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 MT" svg:font-family="Arial MT" style:font-pitch="variable" style:font-family-generic="swiss"/>
    <style:font-face style:name="Arial" svg:font-family="Arial" style:font-pitch="variable" style:font-family-generic="swiss"/>
    <style:font-face style:name="Calibri" svg:font-family="Calibri" style:font-pitch="variable" style:font-family-generic="swiss"/>
    <style:font-face style:name="MS Gothic" svg:font-family="MS Gothic" style:font-pitch="fixed" style:font-family-generic="modern"/>
    <style:font-face style:name="Cambria" svg:font-family="Cambria" style:font-pitch="variable" style:font-family-generic="roman"/>
    <style:font-face style:name="ＭＳ 明朝" svg:font-family="ＭＳ 明朝"/>
  </office:font-face-decls>
  <office:automatic-styles>
    <style:style style:name="S1" style:family="section">
      <style:section-properties text:dont-balance-text-columns="false">
        <style:columns fo:column-count="0" fo:column-gap="1.27cm"/>
      </style:section-properties>
    </style:style>
    <style:style style:name="P1" style:family="paragraph" style:parent-style-name="Heading_20_1" style:master-page-name="Standard">
      <style:paragraph-properties fo:text-align="justify" fo:margin-top="0.118cm" fo:margin-left="0cm" fo:margin-right="0.871cm"/>
    </style:style>
    <style:style style:name="T1_1" style:family="text">
      <style:text-properties fo:language="en" fo:country="US"/>
    </style:style>
    <style:style style:name="T1_2" style:family="text">
      <style:text-properties fo:letter-spacing="-0.034cm" fo:language="en" fo:country="US"/>
    </style:style>
    <style:style style:name="T1_3" style:family="text">
      <style:text-properties fo:language="en" fo:country="US"/>
    </style:style>
    <style:style style:name="T1_4" style:family="text">
      <style:text-properties fo:letter-spacing="-0.028cm" fo:language="en" fo:country="US"/>
    </style:style>
    <style:style style:name="T1_5" style:family="text">
      <style:text-properties fo:letter-spacing="-0.004cm" fo:language="en" fo:country="US"/>
    </style:style>
    <style:style style:name="P2" style:family="paragraph" style:parent-style-name="Body_20_Text">
      <style:paragraph-properties fo:text-align="justify" fo:margin-top="0.083cm" fo:margin-left="0cm"/>
      <style:text-properties style:font-name="Arial" fo:font-weight="bold" style:font-weight-asian="bold" style:font-weight-complex="bold"/>
    </style:style>
    <style:style style:name="Table1" style:family="table">
      <style:table-properties table:align="left" style:width="17.792cm" fo:margin-left="0.728cm"/>
    </style:style>
    <style:style style:name="Column1" style:family="table-column">
      <style:table-column-properties style:column-width="9.282cm" style:use-optimal-column-width="false"/>
    </style:style>
    <style:style style:name="Column2" style:family="table-column">
      <style:table-column-properties style:column-width="3.447cm" style:use-optimal-column-width="false"/>
    </style:style>
    <style:style style:name="Column3" style:family="table-column">
      <style:table-column-properties style:column-width="5.064cm" style:use-optimal-column-width="false"/>
    </style:style>
    <style:style style:name="Row1" style:family="table-row">
      <style:table-row-properties style:min-row-height="1.214cm" style:use-optimal-row-height="false"/>
    </style:style>
    <style:style style:name="Cell1" style:family="table-cell">
      <style:table-cell-properties style:vertical-align="top" fo:border-top="#000000 0.018cm solid" fo:border-bottom="#000000 0.009cm dashed" fo:border-left="#000000 0.018cm solid" fo:border-right="#000000 0.018cm solid" fo:wrap-option="wrap"/>
    </style:style>
    <style:style style:name="P3" style:family="paragraph" style:parent-style-name="Table_20_Paragraph">
      <style:paragraph-properties fo:text-align="justify" fo:margin-left="0.199cm"/>
    </style:style>
    <style:style style:name="T3_1" style:family="text">
      <style:text-properties fo:letter-spacing="-0.004cm" style:font-name="Arial" fo:font-size="12pt" style:font-name-asian="Calibri" style:font-size-asian="12pt" style:font-name-complex="Calibri" style:font-size-complex="12pt" fo:language="en" fo:language-asian="en" fo:language-complex="ar" fo:country="US" fo:country-asian="US" fo:country-complex="SA" fo:font-weight="bold" style:font-weight-asian="bold" style:font-weight-complex="bold"/>
    </style:style>
    <style:style style:name="T3_2" style:family="text">
      <style:text-properties fo:letter-spacing="-0.014cm" style:font-name="Arial" fo:font-size="12pt" style:font-name-asian="Calibri" style:font-size-asian="12pt" style:font-name-complex="Calibri" style:font-size-complex="12pt" fo:language="en" fo:language-asian="en" fo:language-complex="ar" fo:country="US" fo:country-asian="US" fo:country-complex="SA" fo:font-weight="bold" style:font-weight-asian="bold" style:font-weight-complex="bold"/>
    </style:style>
    <style:style style:name="T3_3" style:family="text">
      <style:text-properties fo:letter-spacing="-0.004cm" fo:color="#006fc0" style:font-name="Arial" fo:font-size="12pt" style:font-name-asian="Calibri" style:font-size-asian="12pt" style:font-name-complex="Calibri" style:font-size-complex="12pt" fo:language="en" fo:language-asian="en" fo:language-complex="ar" fo:country="US" fo:country-asian="US" fo:country-complex="SA" fo:font-weight="bold" style:font-weight-asian="bold" style:font-weight-complex="bold"/>
    </style:style>
    <style:style style:name="T3_4" style:family="text">
      <style:text-properties fo:letter-spacing="-0.012cm" fo:color="#006fc0" style:font-name="Arial" fo:font-size="12pt" style:font-name-asian="Calibri" style:font-size-asian="12pt" style:font-name-complex="Calibri" style:font-size-complex="12pt" fo:language="en" fo:language-asian="en" fo:language-complex="ar" fo:country="US" fo:country-asian="US" fo:country-complex="SA" fo:font-weight="bold" style:font-weight-asian="bold" style:font-weight-complex="bold"/>
    </style:style>
    <style:style style:name="T3_5" style:family="text">
      <style:text-properties fo:letter-spacing="-0.004cm" fo:color="#006fc0" style:font-name="Arial" fo:font-size="12pt" style:font-name-asian="Calibri" style:font-size-asian="12pt" style:font-name-complex="Calibri" style:font-size-complex="12pt" fo:language="en" fo:language-asian="en" fo:language-complex="ar" fo:country="US" fo:country-asian="US" fo:country-complex="SA" fo:font-weight="bold" style:font-weight-asian="bold" style:font-weight-complex="bold"/>
    </style:style>
    <style:style style:name="T3_6" style:family="text">
      <style:text-properties fo:letter-spacing="-0.012cm" fo:color="#006fc0" style:font-name="Arial" fo:font-size="12pt" style:font-name-asian="Calibri" style:font-size-asian="12pt" style:font-name-complex="Calibri" style:font-size-complex="12pt" fo:language="en" fo:language-asian="en" fo:language-complex="ar" fo:country="US" fo:country-asian="US" fo:country-complex="SA" fo:font-weight="bold" style:font-weight-asian="bold" style:font-weight-complex="bold"/>
    </style:style>
    <style:style style:name="T3_7" style:family="text">
      <style:text-properties fo:letter-spacing="-0.004cm" fo:color="#006fc0" style:font-name="Arial" fo:font-size="12pt" style:font-name-asian="Calibri" style:font-size-asian="12pt" style:font-name-complex="Calibri" style:font-size-complex="12pt" fo:language="en" fo:language-asian="en" fo:language-complex="ar" fo:country="US" fo:country-asian="US" fo:country-complex="SA" fo:font-weight="bold" style:font-weight-asian="bold" style:font-weight-complex="bold"/>
    </style:style>
    <style:style style:name="T3_8" style:family="text">
      <style:text-properties fo:letter-spacing="-0.012cm" fo:color="#006fc0" style:font-name="Arial" fo:font-size="12pt" style:font-name-asian="Calibri" style:font-size-asian="12pt" style:font-name-complex="Calibri" style:font-size-complex="12pt" fo:language="en" fo:language-asian="en" fo:language-complex="ar" fo:country="US" fo:country-asian="US" fo:country-complex="SA" fo:font-weight="bold" style:font-weight-asian="bold" style:font-weight-complex="bold"/>
    </style:style>
    <style:style style:name="T3_9" style:family="text">
      <style:text-properties fo:letter-spacing="-0.004cm" fo:color="#006fc0" style:font-name="Arial" fo:font-size="12pt" style:font-name-asian="Calibri" style:font-size-asian="12pt" style:font-name-complex="Calibri" style:font-size-complex="12pt" fo:language="en" fo:language-asian="en" fo:language-complex="ar" fo:country="US" fo:country-asian="US" fo:country-complex="SA" fo:font-weight="bold" style:font-weight-asian="bold" style:font-weight-complex="bold"/>
    </style:style>
    <style:style style:name="T3_10" style:family="text">
      <style:text-properties fo:letter-spacing="-0.011cm" fo:color="#006fc0" style:font-name="Arial" fo:font-size="12pt" style:font-name-asian="Calibri" style:font-size-asian="12pt" style:font-name-complex="Calibri" style:font-size-complex="12pt" fo:language="en" fo:language-asian="en" fo:language-complex="ar" fo:country="US" fo:country-asian="US" fo:country-complex="SA" fo:font-weight="bold" style:font-weight-asian="bold" style:font-weight-complex="bold"/>
    </style:style>
    <style:style style:name="T3_11" style:family="text">
      <style:text-properties fo:letter-spacing="-0.004cm" fo:color="#006fc0" style:font-name="Arial" fo:font-size="12pt" style:font-name-asian="Calibri" style:font-size-asian="12pt" style:font-name-complex="Calibri" style:font-size-complex="12pt" fo:language="en" fo:language-asian="en" fo:language-complex="ar" fo:country="US" fo:country-asian="US" fo:country-complex="SA" fo:font-weight="bold" style:font-weight-asian="bold" style:font-weight-complex="bold"/>
    </style:style>
    <style:style style:name="T3_12" style:family="text">
      <style:text-properties fo:letter-spacing="-0.012cm" fo:color="#006fc0" style:font-name="Arial" fo:font-size="12pt" style:font-name-asian="Calibri" style:font-size-asian="12pt" style:font-name-complex="Calibri" style:font-size-complex="12pt" fo:language="en" fo:language-asian="en" fo:language-complex="ar" fo:country="US" fo:country-asian="US" fo:country-complex="SA" fo:font-weight="bold" style:font-weight-asian="bold" style:font-weight-complex="bold"/>
    </style:style>
    <style:style style:name="T3_13" style:family="text">
      <style:text-properties fo:letter-spacing="-0.004cm" fo:color="#006fc0" style:font-name="Arial" fo:font-size="12pt" style:font-name-asian="Calibri" style:font-size-asian="12pt" style:font-name-complex="Calibri" style:font-size-complex="12pt" fo:language="en" fo:language-asian="en" fo:language-complex="ar" fo:country="US" fo:country-asian="US" fo:country-complex="SA" fo:font-weight="bold" style:font-weight-asian="bold" style:font-weight-complex="bold"/>
    </style:style>
    <style:style style:name="T3_14" style:family="text">
      <style:text-properties fo:letter-spacing="-0.009cm" fo:color="#006fc0" style:font-name="Arial" fo:font-size="12pt" style:font-name-asian="Calibri" style:font-size-asian="12pt" style:font-name-complex="Calibri" style:font-size-complex="12pt" fo:language="en" fo:language-asian="en" fo:language-complex="ar" fo:country="US" fo:country-asian="US" fo:country-complex="SA" fo:font-weight="bold" style:font-weight-asian="bold" style:font-weight-complex="bold"/>
    </style:style>
    <style:style style:name="Row2" style:family="table-row">
      <style:table-row-properties style:min-row-height="0.688cm" style:use-optimal-row-height="false"/>
    </style:style>
    <style:style style:name="Cell2" style:family="table-cell">
      <style:table-cell-properties style:vertical-align="top" fo:border-top="#000000 0.009cm dashed" fo:border-bottom="#000000 0.009cm dashed" fo:border-left="#000000 0.018cm solid" fo:border-right="#000000 0.009cm dashed" fo:wrap-option="wrap"/>
    </style:style>
    <style:style style:name="P4" style:family="paragraph" style:parent-style-name="Table_20_Paragraph">
      <style:paragraph-properties fo:text-align="justify" fo:margin-top="0.004cm" fo:margin-left="0.199cm"/>
    </style:style>
    <style:style style:name="T4_1" style:family="text">
      <style:text-properties style:font-name="Arial" fo:font-size="12pt" style:font-name-asian="Calibri" style:font-size-asian="12pt" style:font-name-complex="Calibri" style:font-size-complex="12pt" fo:language="en" fo:language-asian="en" fo:language-complex="ar" fo:country="US" fo:country-asian="US" fo:country-complex="SA" fo:font-weight="bold" style:font-weight-asian="bold" style:font-weight-complex="bold"/>
    </style:style>
    <style:style style:name="T4_2" style:family="text">
      <style:text-properties fo:letter-spacing="-0.012cm" style:font-name="Arial" fo:font-size="12pt" style:font-name-asian="Calibri" style:font-size-asian="12pt" style:font-name-complex="Calibri" style:font-size-complex="12pt" fo:language="en" fo:language-asian="en" fo:language-complex="ar" fo:country="US" fo:country-asian="US" fo:country-complex="SA" fo:font-weight="bold" style:font-weight-asian="bold" style:font-weight-complex="bold"/>
    </style:style>
    <style:style style:name="T4_3" style:family="text">
      <style:text-properties style:font-name="Arial" fo:font-size="12pt" style:font-name-asian="Calibri" style:font-size-asian="12pt" style:font-name-complex="Calibri" style:font-size-complex="12pt" fo:language="en" fo:language-asian="en" fo:language-complex="ar" fo:country="US" fo:country-asian="US" fo:country-complex="SA" fo:font-weight="bold" style:font-weight-asian="bold" style:font-weight-complex="bold"/>
    </style:style>
    <style:style style:name="T4_4" style:family="text">
      <style:text-properties fo:letter-spacing="-0.014cm" style:font-name="Arial" fo:font-size="12pt" style:font-name-asian="Calibri" style:font-size-asian="12pt" style:font-name-complex="Calibri" style:font-size-complex="12pt" fo:language="en" fo:language-asian="en" fo:language-complex="ar" fo:country="US" fo:country-asian="US" fo:country-complex="SA" fo:font-weight="bold" style:font-weight-asian="bold" style:font-weight-complex="bold"/>
    </style:style>
    <style:style style:name="T4_5" style:family="text">
      <style:text-properties style:font-name="Arial" fo:font-size="12pt" style:font-name-asian="Calibri" style:font-size-asian="12pt" style:font-name-complex="Calibri" style:font-size-complex="12pt" fo:language="en" fo:language-asian="en" fo:language-complex="ar" fo:country="US" fo:country-asian="US" fo:country-complex="SA" fo:font-weight="bold" style:font-weight-asian="bold" style:font-weight-complex="bold"/>
    </style:style>
    <style:style style:name="T4_6" style:family="text">
      <style:text-properties fo:letter-spacing="-0.009cm" style:font-name="Arial" fo:font-size="12pt" style:font-name-asian="Calibri" style:font-size-asian="12pt" style:font-name-complex="Calibri" style:font-size-complex="12pt" fo:language="en" fo:language-asian="en" fo:language-complex="ar" fo:country="US" fo:country-asian="US" fo:country-complex="SA" fo:font-weight="bold" style:font-weight-asian="bold" style:font-weight-complex="bold"/>
    </style:style>
    <style:style style:name="T4_7" style:family="text">
      <style:text-properties style:font-name="Arial" fo:font-size="12pt" style:font-name-asian="Calibri" style:font-size-asian="12pt" style:font-name-complex="Calibri" style:font-size-complex="12pt" fo:language="en" fo:language-asian="en" fo:language-complex="ar" fo:country="US" fo:country-asian="US" fo:country-complex="SA" fo:font-weight="bold" style:font-weight-asian="bold" style:font-weight-complex="bold"/>
    </style:style>
    <style:style style:name="T4_8" style:family="text">
      <style:text-properties style:font-name="Arial" fo:font-size="12pt" style:font-name-asian="Calibri" style:font-size-asian="12pt" style:font-name-complex="Calibri" style:font-size-complex="12pt" fo:language="en" fo:language-asian="en" fo:language-complex="ar" fo:country="US" fo:country-asian="US" fo:country-complex="SA" fo:font-weight="bold" style:font-weight-asian="bold" style:font-weight-complex="bold"/>
    </style:style>
    <style:style style:name="T4_9" style:family="text" style:parent-style-name="Table_20_Paragraph"/>
    <style:style style:name="P5" style:family="paragraph" style:parent-style-name="Annotation_20_text"/>
    <style:style style:name="T5_1" style:family="text"/>
    <style:style style:name="T5_2" style:family="text" style:parent-style-name="Table_20_Paragraph"/>
    <style:style style:name="P6" style:family="paragraph" style:parent-style-name="Annotation_20_text"/>
    <style:style style:name="T6_1" style:family="text"/>
    <style:style style:name="Cell3" style:family="table-cell">
      <style:table-cell-properties style:vertical-align="top" fo:border-top="#000000 0.009cm dashed" fo:border-bottom="#000000 0.009cm dashed" fo:border-left="#000000 0.009cm dashed" fo:border-right="#000000 0.009cm dashed" fo:wrap-option="wrap"/>
    </style:style>
    <style:style style:name="P7" style:family="paragraph" style:parent-style-name="Table_20_Paragraph">
      <style:paragraph-properties fo:text-align="justify" fo:margin-top="0.004cm" fo:margin-left="0.203cm"/>
    </style:style>
    <style:style style:name="T7_1" style:family="text">
      <style:text-properties style:font-name="Arial" fo:font-size="12pt" style:font-name-asian="Calibri" style:font-size-asian="12pt" style:font-name-complex="Calibri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7_2" style:family="text">
      <style:text-properties fo:letter-spacing="-0.018cm" style:font-name="Arial" fo:font-size="12pt" style:font-name-asian="Calibri" style:font-size-asian="12pt" style:font-name-complex="Calibri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7_3" style:family="text">
      <style:text-properties fo:letter-spacing="-0.004cm" style:font-name="Arial" fo:font-size="12pt" style:font-name-asian="Calibri" style:font-size-asian="12pt" style:font-name-complex="Calibri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4" style:family="table-cell">
      <style:table-cell-properties style:vertical-align="top" fo:border-top="#000000 0.009cm dashed" fo:border-bottom="#000000 0.009cm dashed" fo:border-left="#000000 0.009cm dashed" fo:border-right="#000000 0.018cm solid" fo:wrap-option="wrap"/>
    </style:style>
    <style:style style:name="P8" style:family="paragraph" style:parent-style-name="Table_20_Paragraph">
      <style:paragraph-properties fo:text-align="justify" fo:margin-left="0cm"/>
    </style:style>
    <style:style style:name="T8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Row3" style:family="table-row">
      <style:table-row-properties style:min-row-height="0.672cm" style:use-optimal-row-height="false"/>
    </style:style>
    <style:style style:name="Cell5" style:family="table-cell">
      <style:table-cell-properties style:vertical-align="top" fo:border-top="#000000 0.009cm dashed" fo:border-bottom="#000000 0.009cm dashed" fo:border-left="#000000 0.018cm solid" fo:border-right="#000000 0.009cm dashed" fo:wrap-option="wrap"/>
    </style:style>
    <style:style style:name="P9" style:family="paragraph" style:parent-style-name="Table_20_Paragraph">
      <style:paragraph-properties fo:text-align="justify" fo:margin-left="0.199cm"/>
    </style:style>
    <style:style style:name="T9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US" fo:country-asian="US" fo:country-complex="SA" fo:font-weight="bold" style:font-weight-asian="bold" style:font-weight-complex="bold"/>
    </style:style>
    <style:style style:name="T9_2" style:family="text">
      <style:text-properties fo:letter-spacing="-0.019cm" style:font-name="Arial" fo:font-size="12pt" style:font-name-asian="Arial" style:font-size-asian="12pt" style:font-name-complex="Arial" style:font-size-complex="12pt" fo:language="en" fo:language-asian="en" fo:language-complex="ar" fo:country="US" fo:country-asian="US" fo:country-complex="SA" fo:font-weight="bold" style:font-weight-asian="bold" style:font-weight-complex="bold"/>
    </style:style>
    <style:style style:name="T9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US" fo:country-asian="US" fo:country-complex="SA" fo:font-weight="bold" style:font-weight-asian="bold" style:font-weight-complex="bold"/>
    </style:style>
    <style:style style:name="T9_4" style:family="text">
      <style:text-properties fo:letter-spacing="-0.021cm" style:font-name="Arial" fo:font-size="12pt" style:font-name-asian="Arial" style:font-size-asian="12pt" style:font-name-complex="Arial" style:font-size-complex="12pt" fo:language="en" fo:language-asian="en" fo:language-complex="ar" fo:country="US" fo:country-asian="US" fo:country-complex="SA" fo:font-weight="bold" style:font-weight-asian="bold" style:font-weight-complex="bold"/>
    </style:style>
    <style:style style:name="T9_5" style:family="text">
      <style:text-properties fo:letter-spacing="-0.021cm" style:font-name="Arial" fo:font-size="12pt" style:font-name-asian="Arial" style:font-size-asian="12pt" style:font-name-complex="Arial" style:font-size-complex="12pt" fo:language="en" fo:language-asian="en" fo:language-complex="ar" fo:country="US" fo:country-asian="US" fo:country-complex="SA" fo:font-weight="bold" style:font-weight-asian="bold" style:font-weight-complex="bold"/>
    </style:style>
    <style:style style:name="T9_6" style:family="text">
      <style:text-properties fo:letter-spacing="-0.021cm" style:font-name="Arial" fo:font-size="12pt" style:font-name-asian="Arial" style:font-size-asian="12pt" style:font-name-complex="Arial" style:font-size-complex="12pt" fo:language="en" fo:language-asian="en" fo:language-complex="ar" fo:country="US" fo:country-asian="US" fo:country-complex="SA" fo:font-weight="bold" style:font-weight-asian="bold" style:font-weight-complex="bold"/>
    </style:style>
    <style:style style:name="Cell6" style:family="table-cell">
      <style:table-cell-properties style:vertical-align="top" fo:border-top="#000000 0.009cm dashed" fo:border-bottom="#000000 0.009cm dashed" fo:border-left="#000000 0.009cm dashed" fo:border-right="#000000 0.009cm dashed" fo:wrap-option="wrap"/>
    </style:style>
    <style:style style:name="P10" style:family="paragraph" style:parent-style-name="Table_20_Paragraph">
      <style:paragraph-properties fo:text-align="justify" fo:margin-left="0.203cm"/>
    </style:style>
    <style:style style:name="T10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0_2" style:family="text">
      <style:text-properties fo:letter-spacing="-0.014cm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0_3" style:family="text">
      <style:text-properties fo:letter-spacing="-0.004cm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0_4" style:family="text">
      <style:text-properties fo:letter-spacing="-0.004cm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7" style:family="table-cell">
      <style:table-cell-properties style:vertical-align="top" fo:border-top="#000000 0.009cm dashed" fo:border-bottom="#000000 0.009cm dashed" fo:border-left="#000000 0.009cm dashed" fo:border-right="#000000 0.018cm solid" fo:wrap-option="wrap"/>
    </style:style>
    <style:style style:name="P11" style:family="paragraph" style:parent-style-name="Table_20_Paragraph">
      <style:paragraph-properties fo:text-align="justify" fo:margin-left="0.203cm"/>
    </style:style>
    <style:style style:name="T11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1_2" style:family="text">
      <style:text-properties fo:letter-spacing="-0.019cm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1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1_4" style:family="text">
      <style:text-properties fo:letter-spacing="-0.011cm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1_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P12" style:family="paragraph" style:parent-style-name="Heading_20_2">
      <style:paragraph-properties fo:text-align="justify" fo:margin-top="0.446cm" fo:margin-left="0.614cm"/>
    </style:style>
    <style:style style:name="T12_1" style:family="text">
      <style:text-properties fo:font-size="12pt" style:font-size-asian="12pt" style:font-size-complex="12pt" fo:language="en" fo:country="US"/>
    </style:style>
    <style:style style:name="T12_2" style:family="text">
      <style:text-properties fo:letter-spacing="-0.019cm" fo:font-size="12pt" style:font-size-asian="12pt" style:font-size-complex="12pt" fo:language="en" fo:country="US"/>
    </style:style>
    <style:style style:name="T12_3" style:family="text">
      <style:text-properties fo:font-size="12pt" style:font-size-asian="12pt" style:font-size-complex="12pt" fo:language="en" fo:country="US"/>
    </style:style>
    <style:style style:name="T12_4" style:family="text">
      <style:text-properties fo:letter-spacing="-0.019cm" fo:font-size="12pt" style:font-size-asian="12pt" style:font-size-complex="12pt" fo:language="en" fo:country="US"/>
    </style:style>
    <style:style style:name="T12_5" style:family="text">
      <style:text-properties fo:font-size="12pt" style:font-size-asian="12pt" style:font-size-complex="12pt" fo:language="en" fo:country="US"/>
    </style:style>
    <style:style style:name="T12_6" style:family="text">
      <style:text-properties fo:letter-spacing="-0.019cm" fo:font-size="12pt" style:font-size-asian="12pt" style:font-size-complex="12pt" fo:language="en" fo:country="US"/>
    </style:style>
    <style:style style:name="T12_7" style:family="text">
      <style:text-properties fo:letter-spacing="-0.004cm" fo:font-size="12pt" style:font-size-asian="12pt" style:font-size-complex="12pt" fo:language="en" fo:country="US"/>
    </style:style>
    <style:style style:name="Table2" style:family="table">
      <style:table-properties table:align="left" style:width="18.022cm" fo:margin-left="0.508cm"/>
    </style:style>
    <style:style style:name="Column4" style:family="table-column">
      <style:table-column-properties style:column-width="5.823cm" style:use-optimal-column-width="false"/>
    </style:style>
    <style:style style:name="Column5" style:family="table-column">
      <style:table-column-properties style:column-width="2.452cm" style:use-optimal-column-width="false"/>
    </style:style>
    <style:style style:name="Column6" style:family="table-column">
      <style:table-column-properties style:column-width="3.002cm" style:use-optimal-column-width="false"/>
    </style:style>
    <style:style style:name="Column7" style:family="table-column">
      <style:table-column-properties style:column-width="2.491cm" style:use-optimal-column-width="false"/>
    </style:style>
    <style:style style:name="Column8" style:family="table-column">
      <style:table-column-properties style:column-width="2.129cm" style:use-optimal-column-width="false"/>
    </style:style>
    <style:style style:name="Column9" style:family="table-column">
      <style:table-column-properties style:column-width="2.125cm" style:use-optimal-column-width="false"/>
    </style:style>
    <style:style style:name="Row4" style:family="table-row">
      <style:table-row-properties style:min-row-height="0.57cm" style:use-optimal-row-height="false"/>
    </style:style>
    <style:style style:name="Cell8" style:family="table-cell">
      <style:table-cell-properties fo:background-color="#b8cce3" style:vertical-align="top" fo:border-top="#000000 0.018cm solid" fo:border-bottom="#000000 0.018cm solid" fo:border-left="#000000 0.018cm solid" fo:border-right="#000000 0.018cm solid" fo:wrap-option="wrap"/>
    </style:style>
    <style:style style:name="P13" style:family="paragraph" style:parent-style-name="Table_20_Paragraph">
      <style:paragraph-properties fo:text-align="justify" fo:margin-top="0.004cm" fo:margin-left="0.189cm"/>
    </style:style>
    <style:style style:name="T13_1" style:family="text">
      <style:text-properties fo:letter-spacing="-0.007cm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4" style:family="paragraph" style:parent-style-name="Table_20_Paragraph">
      <style:paragraph-properties fo:text-align="justify" fo:margin-top="0.004cm" fo:margin-left="0.021cm"/>
    </style:style>
    <style:style style:name="T14_1" style:family="text">
      <style:text-properties fo:letter-spacing="-0.004cm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1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5" style:family="paragraph" style:parent-style-name="Table_20_Paragraph">
      <style:paragraph-properties fo:text-align="justify" fo:margin-top="0.004cm" fo:margin-left="0.021cm"/>
    </style:style>
    <style:style style:name="T15_1" style:family="text">
      <style:text-properties fo:letter-spacing="-0.004cm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1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6" style:family="paragraph" style:parent-style-name="Table_20_Paragraph">
      <style:paragraph-properties fo:text-align="justify" fo:margin-top="0.004cm" fo:margin-left="0.018cm" fo:margin-right="0.004cm"/>
    </style:style>
    <style:style style:name="T16_1" style:family="text">
      <style:text-properties fo:letter-spacing="-0.004cm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1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7" style:family="paragraph" style:parent-style-name="Table_20_Paragraph">
      <style:paragraph-properties fo:text-align="justify" fo:margin-top="0.004cm" fo:margin-left="0.019cm"/>
    </style:style>
    <style:style style:name="T17_1" style:family="text">
      <style:text-properties fo:letter-spacing="-0.004cm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1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8" style:family="paragraph" style:parent-style-name="Table_20_Paragraph">
      <style:paragraph-properties fo:text-align="justify" fo:margin-top="0.004cm" fo:margin-left="0.575cm"/>
    </style:style>
    <style:style style:name="T18_1" style:family="text">
      <style:text-properties fo:letter-spacing="-0.004cm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Row5" style:family="table-row">
      <style:table-row-properties style:min-row-height="0.566cm" style:use-optimal-row-height="false"/>
    </style:style>
    <style:style style:name="Cell14" style:family="table-cell">
      <style:table-cell-properties fo:background-color="#b8cce3" style:vertical-align="top" fo:border-top="#000000 0.018cm solid" fo:border-bottom="#000000 0.018cm solid" fo:border-left="#000000 0.018cm solid" fo:border-right="#000000 0.018cm solid" fo:wrap-option="wrap"/>
    </style:style>
    <style:style style:name="P19" style:family="paragraph" style:parent-style-name="Table_20_Paragraph">
      <style:paragraph-properties fo:text-align="justify" fo:margin-left="0.189cm"/>
    </style:style>
    <style:style style:name="T19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9_2" style:family="text">
      <style:text-properties fo:letter-spacing="-0.016cm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9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9_4" style:family="text">
      <style:text-properties fo:letter-spacing="-0.005cm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9_5" style:family="text">
      <style:text-properties fo:letter-spacing="-0.004cm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0" style:family="paragraph" style:parent-style-name="Table_20_Paragraph">
      <style:paragraph-properties fo:text-align="justify" fo:margin-left="0.021cm" fo:margin-right="0.009cm"/>
    </style:style>
    <style:style style:name="T20_1" style:family="text">
      <style:text-properties fo:letter-spacing="-0.018cm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1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1" style:family="paragraph" style:parent-style-name="Table_20_Paragraph">
      <style:paragraph-properties fo:text-align="justify" fo:margin-left="0.021cm" fo:margin-right="0.009cm"/>
    </style:style>
    <style:style style:name="T21_1" style:family="text">
      <style:text-properties fo:letter-spacing="-0.018cm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1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2" style:family="paragraph" style:parent-style-name="Table_20_Paragraph">
      <style:paragraph-properties fo:text-align="justify" fo:margin-left="0.018cm"/>
    </style:style>
    <style:style style:name="T22_1" style:family="text">
      <style:text-properties fo:letter-spacing="-0.018cm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1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3" style:family="paragraph" style:parent-style-name="Table_20_Paragraph">
      <style:paragraph-properties fo:text-align="justify" fo:margin-left="0.019cm" fo:margin-right="0.007cm"/>
    </style:style>
    <style:style style:name="T23_1" style:family="text">
      <style:text-properties fo:letter-spacing="-0.018cm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1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4" style:family="paragraph" style:parent-style-name="Table_20_Paragraph">
      <style:paragraph-properties fo:text-align="justify" fo:margin-left="0cm"/>
    </style:style>
    <style:style style:name="T24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Row6" style:family="table-row">
      <style:table-row-properties style:min-row-height="0.572cm" style:use-optimal-row-height="false"/>
    </style:style>
    <style:style style:name="Cell20" style:family="table-cell">
      <style:table-cell-properties fo:background-color="#b8cce3" style:vertical-align="top" fo:border-top="#000000 0.018cm solid" fo:border-bottom="#000000 0.018cm solid" fo:border-left="#000000 0.018cm solid" fo:border-right="#000000 0.018cm solid" fo:wrap-option="wrap"/>
    </style:style>
    <style:style style:name="P25" style:family="paragraph" style:parent-style-name="Table_20_Paragraph">
      <style:paragraph-properties fo:text-align="justify" fo:margin-left="0.189cm"/>
    </style:style>
    <style:style style:name="T25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25_2" style:family="text">
      <style:text-properties fo:letter-spacing="-0.005cm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25_3" style:family="text">
      <style:text-properties fo:letter-spacing="-0.004cm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2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6" style:family="paragraph" style:parent-style-name="Table_20_Paragraph">
      <style:paragraph-properties fo:text-align="justify" fo:margin-left="0.021cm" fo:margin-right="0.007cm"/>
    </style:style>
    <style:style style:name="T26_1" style:family="text">
      <style:text-properties fo:letter-spacing="-0.004cm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7" style:family="paragraph" style:parent-style-name="Table_20_Paragraph">
      <style:paragraph-properties fo:text-align="justify" fo:margin-left="0.021cm" fo:margin-right="0.007cm"/>
    </style:style>
    <style:style style:name="T27_1" style:family="text">
      <style:text-properties fo:letter-spacing="-0.004cm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8" style:family="paragraph" style:parent-style-name="Table_20_Paragraph">
      <style:paragraph-properties fo:text-align="justify" fo:margin-left="0.018cm" fo:margin-right="0.002cm"/>
    </style:style>
    <style:style style:name="T28_1" style:family="text">
      <style:text-properties fo:letter-spacing="-0.004cm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9" style:family="paragraph" style:parent-style-name="Table_20_Paragraph">
      <style:paragraph-properties fo:text-align="justify" fo:margin-left="0.019cm" fo:margin-right="0.005cm"/>
    </style:style>
    <style:style style:name="T29_1" style:family="text">
      <style:text-properties fo:letter-spacing="-0.004cm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0" style:family="paragraph" style:parent-style-name="Table_20_Paragraph">
      <style:paragraph-properties fo:text-align="justify" fo:margin-left="0cm"/>
    </style:style>
    <style:style style:name="T30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P31" style:family="paragraph" style:parent-style-name="Body_20_Text">
      <style:paragraph-properties fo:text-align="justify" fo:margin-top="0.039cm" fo:margin-left="0cm"/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able3" style:family="table">
      <style:table-properties table:align="left" style:width="18.046cm" fo:margin-left="0.508cm"/>
    </style:style>
    <style:style style:name="Column10" style:family="table-column">
      <style:table-column-properties style:column-width="6.034cm" style:use-optimal-column-width="false"/>
    </style:style>
    <style:style style:name="Column11" style:family="table-column">
      <style:table-column-properties style:column-width="12.012cm" style:use-optimal-column-width="false"/>
    </style:style>
    <style:style style:name="Row7" style:family="table-row">
      <style:table-row-properties style:min-row-height="0.73cm" style:use-optimal-row-height="false"/>
    </style:style>
    <style:style style:name="Cell26" style:family="table-cell">
      <style:table-cell-properties fo:background-color="#b8cce3" style:vertical-align="top" fo:border-top="#000000 0.018cm solid" fo:border-bottom="#000000 0.018cm solid" fo:border-left="#000000 0.018cm solid" fo:border-right="#000000 0.018cm solid" fo:wrap-option="wrap"/>
    </style:style>
    <style:style style:name="P32" style:family="paragraph" style:parent-style-name="Table_20_Paragraph">
      <style:paragraph-properties fo:text-align="justify" fo:line-height="0.404cm" fo:margin-left="0.189cm"/>
    </style:style>
    <style:style style:name="T32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US" fo:country-asian="US" fo:country-complex="SA"/>
    </style:style>
    <style:style style:name="T32_2" style:family="text">
      <style:text-properties fo:letter-spacing="-0.014cm" style:font-name="Arial" fo:font-size="12pt" style:font-name-asian="Arial" style:font-size-asian="12pt" style:font-name-complex="Arial" style:font-size-complex="12pt" fo:language="en" fo:language-asian="en" fo:language-complex="ar" fo:country="US" fo:country-asian="US" fo:country-complex="SA"/>
    </style:style>
    <style:style style:name="T32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US" fo:country-asian="US" fo:country-complex="SA"/>
    </style:style>
    <style:style style:name="T32_4" style:family="text">
      <style:text-properties fo:letter-spacing="-0.012cm" style:font-name="Arial" fo:font-size="12pt" style:font-name-asian="Arial" style:font-size-asian="12pt" style:font-name-complex="Arial" style:font-size-complex="12pt" fo:language="en" fo:language-asian="en" fo:language-complex="ar" fo:country="US" fo:country-asian="US" fo:country-complex="SA"/>
    </style:style>
    <style:style style:name="T32_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US" fo:country-asian="US" fo:country-complex="SA"/>
    </style:style>
    <style:style style:name="T32_6" style:family="text">
      <style:text-properties fo:letter-spacing="-0.011cm" style:font-name="Arial" fo:font-size="12pt" style:font-name-asian="Arial" style:font-size-asian="12pt" style:font-name-complex="Arial" style:font-size-complex="12pt" fo:language="en" fo:language-asian="en" fo:language-complex="ar" fo:country="US" fo:country-asian="US" fo:country-complex="SA"/>
    </style:style>
    <style:style style:name="T32_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US" fo:country-asian="US" fo:country-complex="SA"/>
    </style:style>
    <style:style style:name="T32_8" style:family="text">
      <style:text-properties fo:letter-spacing="-0.011cm" style:font-name="Arial" fo:font-size="12pt" style:font-name-asian="Arial" style:font-size-asian="12pt" style:font-name-complex="Arial" style:font-size-complex="12pt" fo:language="en" fo:language-asian="en" fo:language-complex="ar" fo:country="US" fo:country-asian="US" fo:country-complex="SA"/>
    </style:style>
    <style:style style:name="T32_9" style:family="text">
      <style:text-properties fo:letter-spacing="-0.004cm" style:font-name="Arial" fo:font-size="12pt" style:font-name-asian="Arial" style:font-size-asian="12pt" style:font-name-complex="Arial" style:font-size-complex="12pt" fo:language="en" fo:language-asian="en" fo:language-complex="ar" fo:country="US" fo:country-asian="US" fo:country-complex="SA"/>
    </style:style>
    <style:style style:name="Cell2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3" style:family="paragraph" style:parent-style-name="Table_20_Paragraph">
      <style:paragraph-properties fo:text-align="justify" fo:margin-left="0.189cm"/>
    </style:style>
    <style:style style:name="T33_1" style:family="text"/>
    <style:style style:name="T33_2" style:family="text">
      <style:text-properties fo:color="#0000ff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 style:text-underline-style="solid" style:text-underline-color="font-color"/>
    </style:style>
    <style:style style:name="T33_3" style:family="text">
      <style:text-properties fo:letter-spacing="-0.019cm" fo:color="#0000ff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 style:text-underline-style="solid" style:text-underline-color="font-color"/>
    </style:style>
    <style:style style:name="T33_4" style:family="text">
      <style:text-properties fo:color="#0000ff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 style:text-underline-style="solid" style:text-underline-color="font-color"/>
    </style:style>
    <style:style style:name="T33_5" style:family="text">
      <style:text-properties fo:letter-spacing="-0.019cm" fo:color="#0000ff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 style:text-underline-style="solid" style:text-underline-color="font-color"/>
    </style:style>
    <style:style style:name="T33_6" style:family="text">
      <style:text-properties fo:color="#0000ff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 style:text-underline-style="solid" style:text-underline-color="font-color"/>
    </style:style>
    <style:style style:name="T33_7" style:family="text">
      <style:text-properties fo:letter-spacing="-0.019cm" fo:color="#0000ff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 style:text-underline-style="solid" style:text-underline-color="font-color"/>
    </style:style>
    <style:style style:name="T33_8" style:family="text">
      <style:text-properties fo:letter-spacing="-0.004cm" fo:color="#0000ff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 style:text-underline-style="solid" style:text-underline-color="font-color"/>
    </style:style>
    <style:style style:name="Row8" style:family="table-row">
      <style:table-row-properties style:min-row-height="0.891cm" style:use-optimal-row-height="false"/>
    </style:style>
    <style:style style:name="Cell28" style:family="table-cell">
      <style:table-cell-properties fo:background-color="#b8cce3" style:vertical-align="top" fo:border-top="#000000 0.018cm solid" fo:border-bottom="#000000 0.018cm solid" fo:border-left="#000000 0.018cm solid" fo:border-right="#000000 0.018cm solid" fo:wrap-option="wrap"/>
    </style:style>
    <style:style style:name="P34" style:family="paragraph" style:parent-style-name="Table_20_Paragraph">
      <style:paragraph-properties fo:text-align="justify" fo:margin-left="0.189cm" fo:margin-right="0.129cm"/>
    </style:style>
    <style:style style:name="T34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US" fo:country-asian="US" fo:country-complex="SA"/>
    </style:style>
    <style:style style:name="T34_2" style:family="text">
      <style:text-properties fo:letter-spacing="-0.025cm" style:font-name="Arial" fo:font-size="12pt" style:font-name-asian="Arial" style:font-size-asian="12pt" style:font-name-complex="Arial" style:font-size-complex="12pt" fo:language="en" fo:language-asian="en" fo:language-complex="ar" fo:country="US" fo:country-asian="US" fo:country-complex="SA"/>
    </style:style>
    <style:style style:name="T34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US" fo:country-asian="US" fo:country-complex="SA"/>
    </style:style>
    <style:style style:name="T34_4" style:family="text">
      <style:text-properties fo:letter-spacing="-0.025cm" style:font-name="Arial" fo:font-size="12pt" style:font-name-asian="Arial" style:font-size-asian="12pt" style:font-name-complex="Arial" style:font-size-complex="12pt" fo:language="en" fo:language-asian="en" fo:language-complex="ar" fo:country="US" fo:country-asian="US" fo:country-complex="SA"/>
    </style:style>
    <style:style style:name="T34_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US" fo:country-asian="US" fo:country-complex="SA"/>
    </style:style>
    <style:style style:name="T34_6" style:family="text">
      <style:text-properties fo:letter-spacing="-0.025cm" style:font-name="Arial" fo:font-size="12pt" style:font-name-asian="Arial" style:font-size-asian="12pt" style:font-name-complex="Arial" style:font-size-complex="12pt" fo:language="en" fo:language-asian="en" fo:language-complex="ar" fo:country="US" fo:country-asian="US" fo:country-complex="SA"/>
    </style:style>
    <style:style style:name="T34_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US" fo:country-asian="US" fo:country-complex="SA"/>
    </style:style>
    <style:style style:name="T34_8" style:family="text">
      <style:text-properties fo:letter-spacing="-0.004cm" style:font-name="Arial" fo:font-size="12pt" style:font-name-asian="Arial" style:font-size-asian="12pt" style:font-name-complex="Arial" style:font-size-complex="12pt" fo:language="en" fo:language-asian="en" fo:language-complex="ar" fo:country="US" fo:country-asian="US" fo:country-complex="SA"/>
    </style:style>
    <style:style style:name="Cell2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5" style:family="paragraph" style:parent-style-name="Table_20_Paragraph">
      <style:paragraph-properties fo:text-align="justify" fo:margin-left="0.189cm"/>
    </style:style>
    <style:style style:name="T35_1" style:family="text"/>
    <style:style style:name="T35_2" style:family="text">
      <style:text-properties fo:letter-spacing="-0.004cm" fo:color="#0000ff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 style:text-underline-style="solid" style:text-underline-color="font-color"/>
    </style:style>
    <style:style style:name="P36" style:family="paragraph" style:parent-style-name="Body_20_Text">
      <style:paragraph-properties fo:text-align="justify" fo:margin-top="0.004cm" fo:margin-left="0cm"/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37" style:family="paragraph" style:parent-style-name="Body_20_Text">
      <style:paragraph-properties fo:text-align="justify" fo:margin-left="0.31cm"/>
      <style:text-properties style:font-name="Arial" fo:font-size="12pt" style:font-name-asian="Arial" style:font-size-asian="12pt" style:font-name-complex="Arial" style:font-size-complex="12pt"/>
    </style:style>
    <style:style style:name="P38" style:family="paragraph" style:parent-style-name="Body_20_Text">
      <style:paragraph-properties fo:text-align="justify" fo:margin-left="0.31cm"/>
      <style:text-properties style:font-name="Arial" fo:font-size="12pt" style:font-name-asian="Arial" style:font-size-asian="12pt" style:font-name-complex="Arial" style:font-size-complex="12pt"/>
    </style:style>
    <style:style style:name="T38_1" style:family="text" style:parent-style-name="Body_20_Text">
      <style:text-properties style:font-name="Arial MT"/>
    </style:style>
    <style:style style:name="FR1" style:family="graphic" style:parent-style-name="Body_20_Text">
      <style:graphic-properties draw:stroke="solid" svg:stroke-width="0.018cm" svg:stroke-color="#000000" draw:fill-color="#dbe4f0" fo:background-color="#dbe4f0" fo:border-top="#000000 0.018cm solid" fo:border-bottom="#000000 0.018cm solid" fo:border-left="#000000 0.018cm solid" fo:border-right="#000000 0.018cm solid" style:flow-with-text="false" style:run-through="foreground" fo:wrap-option="wrap" draw:auto-grow-height="false" draw:auto-grow-width="false"/>
    </style:style>
    <style:style style:name="P39" style:family="paragraph" style:parent-style-name="Normal">
      <style:paragraph-properties fo:margin-top="0cm" fo:margin-bottom="0cm" fo:margin-left="0.189cm"/>
    </style:style>
    <style:style style:name="T39_1" style:family="text">
      <style:text-properties fo:color="#000000" style:font-name="Arial" fo:font-size="14pt" style:font-size-asian="14pt" fo:font-weight="bold" style:font-weight-asian="bold"/>
    </style:style>
    <style:style style:name="T39_2" style:family="text">
      <style:text-properties fo:letter-spacing="-0.018cm" fo:color="#000000" style:font-name="Arial" fo:font-size="14pt" style:font-size-asian="14pt" fo:font-weight="bold" style:font-weight-asian="bold"/>
    </style:style>
    <style:style style:name="T39_3" style:family="text">
      <style:text-properties fo:color="#000000" style:font-name="Arial" fo:font-size="14pt" style:font-size-asian="14pt" fo:font-weight="bold" style:font-weight-asian="bold"/>
    </style:style>
    <style:style style:name="T39_4" style:family="text">
      <style:text-properties fo:letter-spacing="-0.016cm" fo:color="#000000" style:font-name="Arial" fo:font-size="14pt" style:font-size-asian="14pt" fo:font-weight="bold" style:font-weight-asian="bold"/>
    </style:style>
    <style:style style:name="T39_5" style:family="text">
      <style:text-properties fo:color="#000000" style:font-name="Arial" fo:font-size="14pt" style:font-size-asian="14pt" fo:font-weight="bold" style:font-weight-asian="bold"/>
    </style:style>
    <style:style style:name="T39_6" style:family="text">
      <style:text-properties fo:letter-spacing="-0.018cm" fo:color="#000000" style:font-name="Arial" fo:font-size="14pt" style:font-size-asian="14pt" fo:font-weight="bold" style:font-weight-asian="bold"/>
    </style:style>
    <style:style style:name="T39_7" style:family="text">
      <style:text-properties fo:color="#000000" style:font-name="Arial" fo:font-size="14pt" style:font-size-asian="14pt" fo:font-weight="bold" style:font-weight-asian="bold"/>
    </style:style>
    <style:style style:name="T39_8" style:family="text">
      <style:text-properties fo:letter-spacing="-0.018cm" fo:color="#000000" style:font-name="Arial" fo:font-size="14pt" style:font-size-asian="14pt" fo:font-weight="bold" style:font-weight-asian="bold"/>
    </style:style>
    <style:style style:name="P40" style:family="paragraph" style:parent-style-name="Body_20_Text">
      <style:paragraph-properties fo:text-align="justify" fo:margin-left="0cm" fo:margin-right="0.261cm"/>
      <style:text-properties style:font-name="Arial" fo:font-size="12pt" style:font-name-asian="Arial" style:font-size-asian="12pt" style:font-name-complex="Arial" style:font-size-complex="12pt"/>
    </style:style>
    <style:style style:name="P41" style:family="paragraph" style:parent-style-name="Body_20_Text">
      <style:paragraph-properties fo:text-align="justify" fo:margin-left="0cm" fo:margin-right="0.261cm"/>
    </style:style>
    <style:style style:name="T41_1" style:family="text">
      <style:text-properties style:font-name="Arial" fo:font-size="12pt" style:font-size-asian="12pt" style:font-name-complex="Arial" style:font-size-complex="12pt"/>
    </style:style>
    <style:style style:name="T41_2" style:family="text">
      <style:text-properties style:font-name="Arial" fo:font-size="12pt" style:font-size-asian="12pt" style:font-name-complex="Arial" style:font-size-complex="12pt"/>
    </style:style>
    <style:style style:name="T41_3" style:family="text">
      <style:text-properties style:font-name="Arial" fo:font-size="12pt" style:font-size-asian="12pt" style:font-name-complex="Arial" style:font-size-complex="12pt"/>
    </style:style>
    <style:style style:name="T41_4" style:family="text">
      <style:text-properties style:font-name="Arial" fo:font-size="12pt" style:font-size-asian="12pt" style:font-name-complex="Arial" style:font-size-complex="12pt"/>
    </style:style>
    <style:style style:name="T41_5" style:family="text" style:parent-style-name="Body_20_Text"/>
    <style:style style:name="P42" style:family="paragraph" style:parent-style-name="Annotation_20_text"/>
    <style:style style:name="T42_1" style:family="text"/>
    <style:style style:name="T42_2" style:family="text" style:parent-style-name="Body_20_Text"/>
    <style:style style:name="P43" style:family="paragraph" style:parent-style-name="Annotation_20_text"/>
    <style:style style:name="T43_1" style:family="text"/>
    <style:style style:name="T43_2" style:family="text">
      <style:text-properties style:font-name="Arial" fo:font-size="12pt" style:font-size-asian="12pt" style:font-name-complex="Arial" style:font-size-complex="12pt"/>
    </style:style>
    <style:style style:name="T43_3" style:family="text">
      <style:text-properties style:font-name="Arial" fo:font-size="12pt" style:font-size-asian="12pt" style:font-name-complex="Arial" style:font-size-complex="12pt"/>
    </style:style>
    <style:style style:name="T43_4" style:family="text">
      <style:text-properties style:font-name="Arial" fo:font-size="12pt" style:font-size-asian="12pt" style:font-name-complex="Arial" style:font-size-complex="12pt"/>
    </style:style>
    <style:style style:name="T43_5" style:family="text">
      <style:text-properties style:font-name="Arial" fo:font-size="12pt" style:font-size-asian="12pt" style:font-name-complex="Arial" style:font-size-complex="12pt"/>
    </style:style>
    <style:style style:name="T43_6" style:family="text">
      <style:text-properties style:font-name="Arial" fo:font-size="12pt" style:font-size-asian="12pt" style:font-name-complex="Arial" style:font-size-complex="12pt"/>
    </style:style>
    <style:style style:name="T43_7" style:family="text">
      <style:text-properties fo:color="#000000" style:font-name="Arial" fo:font-size="12pt" style:font-size-asian="12pt" style:font-name-complex="Arial" style:font-size-complex="12pt"/>
    </style:style>
    <style:style style:name="P44" style:family="paragraph" style:parent-style-name="Body_20_Text">
      <style:paragraph-properties fo:text-align="justify" fo:margin-left="0cm" fo:margin-right="0.261cm"/>
      <style:text-properties fo:color="#000000" style:font-name="Arial" fo:font-size="12pt" style:font-name-asian="Arial" style:font-size-asian="12pt" style:font-name-complex="Arial" style:font-size-complex="12pt"/>
    </style:style>
    <style:style style:name="P45" style:family="paragraph" style:parent-style-name="Body_20_Text">
      <style:paragraph-properties fo:text-align="justify" fo:margin-left="0cm" fo:margin-right="0.261cm"/>
    </style:style>
    <style:style style:name="T45_1" style:family="text">
      <style:text-properties fo:color="#000000" style:font-name="Arial" fo:font-size="12pt" style:font-size-asian="12pt" style:font-name-complex="Arial" style:font-size-complex="12pt"/>
    </style:style>
    <style:style style:name="T45_2" style:family="text">
      <style:text-properties fo:color="#000000" style:font-name="Arial" fo:font-size="12pt" style:font-size-asian="12pt" style:font-name-complex="Arial" style:font-size-complex="12pt"/>
    </style:style>
    <style:style style:name="T45_3" style:family="text">
      <style:text-properties fo:color="#000000" style:font-name="Arial" fo:font-size="12pt" style:font-size-asian="12pt" style:font-name-complex="Arial" style:font-size-complex="12pt"/>
    </style:style>
    <style:style style:name="T45_4" style:family="text">
      <style:text-properties fo:color="#000000" style:font-name="Arial" fo:font-size="12pt" style:font-size-asian="12pt" style:font-name-complex="Arial" style:font-size-complex="12pt"/>
    </style:style>
    <style:style style:name="T45_5" style:family="text">
      <style:text-properties fo:color="#000000" style:font-name="Arial" fo:font-size="12pt" style:font-size-asian="12pt" style:font-name-complex="Arial" style:font-size-complex="12pt"/>
    </style:style>
    <style:style style:name="P46" style:family="paragraph" style:parent-style-name="Body_20_Text">
      <style:paragraph-properties fo:text-align="justify" fo:margin-left="0cm" fo:margin-right="0.261cm"/>
      <style:text-properties fo:color="#000000" style:font-name="Arial" fo:font-size="12pt" style:font-size-asian="12pt" style:font-name-complex="Arial" style:font-size-complex="12pt"/>
    </style:style>
    <style:style style:name="P47" style:family="paragraph" style:parent-style-name="Body_20_Text">
      <style:paragraph-properties fo:text-align="justify" fo:margin-left="0cm" fo:margin-right="0.261cm"/>
    </style:style>
    <style:style style:name="T47_1" style:family="text">
      <style:text-properties fo:color="#000000" style:font-name="Arial" fo:font-size="12pt" style:font-size-asian="12pt" style:font-name-complex="Arial" style:font-size-complex="12pt"/>
    </style:style>
    <style:style style:name="T47_2" style:family="text">
      <style:text-properties fo:color="#000000" style:font-name="Arial" fo:font-size="12pt" style:font-size-asian="12pt" style:font-name-complex="Arial" style:font-size-complex="12pt"/>
    </style:style>
    <style:style style:name="T47_3" style:family="text">
      <style:text-properties fo:color="#000000" style:font-name="Arial" fo:font-size="12pt" style:font-size-asian="12pt" style:font-name-complex="Arial" style:font-size-complex="12pt"/>
    </style:style>
    <style:style style:name="P48" style:family="paragraph" style:parent-style-name="Body_20_Text">
      <style:paragraph-properties fo:text-align="justify" fo:margin-left="0cm" fo:margin-right="0.261cm"/>
      <style:text-properties fo:color="#000000" style:font-name="Arial" fo:font-size="12pt" style:font-name-asian="Arial" style:font-size-asian="12pt" style:font-name-complex="Arial" style:font-size-complex="12pt"/>
    </style:style>
    <style:style style:name="P49" style:family="paragraph" style:parent-style-name="Body_20_Text">
      <style:paragraph-properties fo:text-align="justify" fo:margin-right="0.522cm" fo:orphans="2" fo:widows="2"/>
    </style:style>
    <style:style style:name="T49_1" style:family="text">
      <style:text-properties fo:color="#000000" style:font-name="Arial" fo:font-size="12pt" style:font-size-asian="12pt" style:font-name-complex="Arial" style:font-size-complex="12pt"/>
    </style:style>
    <style:style style:name="P50" style:family="paragraph" style:parent-style-name="Body_20_Text">
      <style:paragraph-properties fo:text-align="justify" fo:margin-right="0.522cm" fo:orphans="2" fo:widows="2"/>
    </style:style>
    <style:style style:name="T50_1" style:family="text">
      <style:text-properties fo:color="#000000" style:font-name="Arial" fo:font-size="12pt" style:font-size-asian="12pt" style:font-name-complex="Arial" style:font-size-complex="12pt"/>
    </style:style>
    <style:style style:name="P51" style:family="paragraph" style:parent-style-name="Body_20_Text">
      <style:paragraph-properties fo:text-align="justify" fo:margin-right="0.522cm" fo:orphans="2" fo:widows="2"/>
    </style:style>
    <style:style style:name="T51_1" style:family="text">
      <style:text-properties fo:color="#000000" style:font-name="Arial" fo:font-size="12pt" style:font-size-asian="12pt" style:font-name-complex="Arial" style:font-size-complex="12pt"/>
    </style:style>
    <style:style style:name="P52" style:family="paragraph" style:parent-style-name="Body_20_Text">
      <style:paragraph-properties fo:text-align="justify" fo:margin-left="0cm" fo:margin-right="0.261cm"/>
      <style:text-properties fo:color="#000000" style:font-name="Arial" fo:font-size="12pt" style:font-name-asian="Arial" style:font-size-asian="12pt" style:font-name-complex="Arial" style:font-size-complex="12pt"/>
    </style:style>
    <style:style style:name="P53" style:family="paragraph" style:parent-style-name="Normal">
      <style:paragraph-properties fo:text-align="justify"/>
    </style:style>
    <style:style style:name="T53_1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P54" style:family="paragraph" style:parent-style-name="Normal">
      <style:paragraph-properties fo:text-align="justify"/>
      <style:text-properties fo:color="#000000" style:font-name="Arial" fo:font-size="12pt" style:font-name-asian="Arial" style:font-size-asian="12pt" style:font-name-complex="Arial" style:font-size-complex="12pt"/>
    </style:style>
    <style:style style:name="P55" style:family="paragraph" style:parent-style-name="Body_20_Text">
      <style:paragraph-properties fo:text-align="justify" fo:margin-left="0cm" fo:margin-right="0.261cm"/>
    </style:style>
    <style:style style:name="T55_1" style:family="text">
      <style:text-properties fo:color="#000000" style:font-name="Arial" fo:font-size="12pt" style:font-size-asian="12pt" style:font-name-complex="Arial" style:font-size-complex="12pt"/>
    </style:style>
    <style:style style:name="T55_2" style:family="text">
      <style:text-properties fo:color="#000000" style:font-name="Arial" fo:font-size="12pt" style:font-size-asian="12pt" style:font-name-complex="Arial" style:font-size-complex="12pt"/>
    </style:style>
    <style:style style:name="P56" style:family="paragraph" style:parent-style-name="Normal">
      <style:paragraph-properties fo:text-align="justify"/>
      <style:text-properties fo:color="#000000" style:font-name="Arial" fo:font-size="12pt" style:font-name-asian="Arial" style:font-size-asian="12pt" style:font-name-complex="Arial" style:font-size-complex="12pt"/>
    </style:style>
    <style:style style:name="P57" style:family="paragraph" style:parent-style-name="Body_20_Text">
      <style:paragraph-properties fo:text-align="justify" fo:margin-left="0cm" fo:margin-right="0.261cm"/>
    </style:style>
    <style:style style:name="T57_1" style:family="text">
      <style:text-properties fo:color="#000000" style:font-name="Arial" fo:font-size="12pt" style:font-size-asian="12pt" style:font-name-complex="Arial" style:font-size-complex="12pt"/>
    </style:style>
    <style:style style:name="P58" style:family="paragraph" style:parent-style-name="Body_20_Text">
      <style:paragraph-properties fo:text-align="justify" fo:margin-left="0cm" fo:margin-right="0.261cm"/>
      <style:text-properties fo:color="#000000" style:font-name="Arial" fo:font-size="12pt" style:font-name-asian="Arial" style:font-size-asian="12pt" style:font-name-complex="Arial" style:font-size-complex="12pt"/>
    </style:style>
    <style:style style:name="P59" style:family="paragraph" style:parent-style-name="Normal"/>
    <style:style style:name="T59_1" style:family="text">
      <style:text-properties fo:color="#000000" style:font-name="Arial" fo:font-size="12pt" style:font-size-asian="12pt" style:font-name-complex="Arial" style:font-size-complex="12pt"/>
    </style:style>
    <style:style style:name="T59_2" style:family="text">
      <style:text-properties fo:color="#000000" style:font-name="Arial" fo:font-size="12pt" style:font-size-asian="12pt" style:font-name-complex="Arial" style:font-size-complex="12pt"/>
    </style:style>
    <style:style style:name="T59_3" style:family="text">
      <style:text-properties fo:color="#000000" style:font-name="Arial" fo:font-size="12pt" style:font-size-asian="12pt" style:font-name-complex="Arial" style:font-size-complex="12pt"/>
    </style:style>
    <style:style style:name="T59_4" style:family="text">
      <style:text-properties fo:color="#000000" style:font-name="Arial" fo:font-size="12pt" style:font-size-asian="12pt" style:font-name-complex="Arial" style:font-size-complex="12pt"/>
    </style:style>
    <style:style style:name="P60" style:family="paragraph" style:parent-style-name="Normal">
      <style:paragraph-properties fo:text-align="justify"/>
      <style:text-properties fo:color="#000000" style:font-name="Arial" fo:font-size="12pt" style:font-name-asian="Arial" style:font-size-asian="12pt" style:font-name-complex="Arial" style:font-size-complex="12pt"/>
    </style:style>
    <style:style style:name="P61" style:family="paragraph" style:parent-style-name="Body_20_Text">
      <style:paragraph-properties fo:text-align="justify" fo:margin-left="0cm" fo:margin-right="0.261cm"/>
    </style:style>
    <style:style style:name="T61_1" style:family="text">
      <style:text-properties fo:color="#000000" style:font-name="Arial" fo:font-size="12pt" style:font-size-asian="12pt" style:font-name-complex="Arial" style:font-size-complex="12pt"/>
    </style:style>
    <style:style style:name="T61_2" style:family="text">
      <style:text-properties fo:color="#000000" style:font-name="Arial" fo:font-size="12pt" style:font-size-asian="12pt" style:font-name-complex="Arial" style:font-size-complex="12pt"/>
    </style:style>
    <style:style style:name="T61_3" style:family="text">
      <style:text-properties fo:color="#000000" style:font-name="Arial" fo:font-size="12pt" style:font-size-asian="12pt" style:font-name-complex="Arial" style:font-size-complex="12pt"/>
    </style:style>
    <style:style style:name="T61_4" style:family="text">
      <style:text-properties fo:color="#000000" style:font-name="Arial" fo:font-size="12pt" style:font-size-asian="12pt" style:font-name-complex="Arial" style:font-size-complex="12pt"/>
    </style:style>
    <style:style style:name="T61_5" style:family="text">
      <style:text-properties fo:color="#000000" style:font-name="Arial" fo:font-size="12pt" style:font-size-asian="12pt" style:font-name-complex="Arial" style:font-size-complex="12pt"/>
    </style:style>
    <style:style style:name="P62" style:family="paragraph" style:parent-style-name="Normal">
      <style:paragraph-properties fo:text-align="justify"/>
      <style:text-properties fo:color="#000000" style:font-name="Arial" fo:font-size="12pt" style:font-name-asian="Arial" style:font-size-asian="12pt" style:font-name-complex="Arial" style:font-size-complex="12pt"/>
    </style:style>
    <style:style style:name="P63" style:family="paragraph" style:parent-style-name="Normal"/>
    <style:style style:name="T63_1" style:family="text">
      <style:text-properties fo:color="#000000" style:font-name="Arial" fo:font-size="12pt" style:font-size-asian="12pt" style:font-name-complex="Arial" style:font-size-complex="12pt"/>
    </style:style>
    <style:style style:name="P64" style:family="paragraph" style:parent-style-name="Normal">
      <style:text-properties fo:color="#000000" style:font-name="Arial" fo:font-size="12pt" style:font-name-asian="Arial" style:font-size-asian="12pt" style:font-name-complex="Arial" style:font-size-complex="12pt" fo:language="en" fo:country="US"/>
    </style:style>
    <style:style style:name="P65" style:family="paragraph" style:parent-style-name="Body_20_Text">
      <style:paragraph-properties fo:text-align="justify" fo:margin-left="0cm" fo:margin-right="0.261cm"/>
    </style:style>
    <style:style style:name="T65_1" style:family="text">
      <style:text-properties fo:color="#000000" style:font-name="Arial" fo:font-size="12pt" style:font-size-asian="12pt" style:font-name-complex="Arial" style:font-size-complex="12pt"/>
    </style:style>
    <style:style style:name="T65_2" style:family="text" style:parent-style-name="Body_20_Text"/>
    <style:style style:name="P66" style:family="paragraph" style:parent-style-name="Annotation_20_text"/>
    <style:style style:name="T66_1" style:family="text"/>
    <style:style style:name="P67" style:family="paragraph" style:parent-style-name="Annotation_20_text"/>
    <style:style style:name="T67_1" style:family="text"/>
    <style:style style:name="P68" style:family="paragraph" style:parent-style-name="Body_20_Text">
      <style:paragraph-properties fo:text-align="justify" fo:margin-left="0cm" fo:margin-right="0.261cm"/>
      <style:text-properties fo:color="#000000" style:font-name="Arial" fo:font-size="12pt" style:font-name-asian="Arial" style:font-size-asian="12pt" style:font-name-complex="Arial" style:font-size-complex="12pt"/>
    </style:style>
    <style:style style:name="P69" style:family="paragraph" style:parent-style-name="Body_20_Text">
      <style:paragraph-properties fo:text-align="justify" fo:margin-right="0.522cm" fo:orphans="2" fo:widows="2"/>
    </style:style>
    <style:style style:name="T69_1" style:family="text">
      <style:text-properties fo:color="#000000" style:font-name="Arial" fo:font-size="12pt" style:font-size-asian="12pt" style:font-name-complex="Arial" style:font-size-complex="12pt"/>
    </style:style>
    <style:style style:name="T69_2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P70" style:family="paragraph" style:parent-style-name="Body_20_Text">
      <style:paragraph-properties fo:text-align="justify" fo:margin-right="0.522cm" fo:orphans="2" fo:widows="2"/>
    </style:style>
    <style:style style:name="T70_1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P71" style:family="paragraph" style:parent-style-name="Body_20_Text">
      <style:paragraph-properties fo:text-align="justify" fo:margin-right="0.522cm" fo:orphans="2" fo:widows="2"/>
    </style:style>
    <style:style style:name="T71_1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P72" style:family="paragraph" style:parent-style-name="Body_20_Text">
      <style:paragraph-properties fo:text-align="justify" fo:margin-right="0.522cm" fo:orphans="2" fo:widows="2"/>
      <style:text-properties fo:color="#000000" style:font-name="Arial" fo:font-size="12pt" style:font-name-asian="Arial" style:font-size-asian="12pt" style:font-name-complex="Arial" style:font-size-complex="12pt" fo:language-asian="en" fo:country-asian="GB"/>
    </style:style>
    <style:style style:name="T72_1" style:family="text">
      <style:text-properties fo:color="#000000" style:font-name="Arial" fo:font-size="12pt" style:font-name-asian="Arial" style:font-size-asian="12pt" style:font-name-complex="Arial" style:font-size-complex="12pt" fo:language-asian="en" fo:country-asian="GB"/>
    </style:style>
    <style:style style:name="P73" style:family="paragraph" style:parent-style-name="Body_20_Text">
      <style:paragraph-properties fo:text-align="justify" fo:margin-right="0.522cm" fo:orphans="2" fo:widows="2"/>
    </style:style>
    <style:style style:name="T73_1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73_2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73_3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P74" style:family="paragraph" style:parent-style-name="Body_20_Text">
      <style:paragraph-properties fo:text-align="justify" fo:margin-right="0.522cm" fo:orphans="2" fo:widows="2"/>
    </style:style>
    <style:style style:name="T74_1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74_2" style:family="text">
      <style:text-properties fo:color="#000000" style:font-name="Arial" fo:font-size="12pt" style:font-size-asian="12pt" style:font-name-complex="Arial" style:font-size-complex="12pt"/>
    </style:style>
    <style:style style:name="T74_3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P75" style:family="paragraph" style:parent-style-name="Body_20_Text">
      <style:paragraph-properties fo:text-align="justify" fo:margin-right="0.522cm" fo:orphans="2" fo:widows="2"/>
    </style:style>
    <style:style style:name="T75_1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75_2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75_3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P76" style:family="paragraph" style:parent-style-name="Body_20_Text">
      <style:paragraph-properties fo:text-align="justify" fo:margin-right="0.522cm" fo:orphans="2" fo:widows="2"/>
    </style:style>
    <style:style style:name="T76_1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P77" style:family="paragraph" style:parent-style-name="Body_20_Text">
      <style:paragraph-properties fo:text-align="justify" fo:margin-left="0cm" fo:margin-right="0.261cm"/>
      <style:text-properties fo:color="#000000" style:font-name="Arial" fo:font-size="12pt" style:font-name-asian="Arial" style:font-size-asian="12pt" style:font-name-complex="Arial" style:font-size-complex="12pt"/>
    </style:style>
    <style:style style:name="P78" style:family="paragraph" style:parent-style-name="Normal">
      <style:paragraph-properties fo:text-align="justify"/>
    </style:style>
    <style:style style:name="T78_1" style:family="text">
      <style:text-properties fo:color="#000000" style:font-name="Arial" fo:font-size="12pt" style:font-size-asian="12pt" style:font-name-complex="Arial" style:font-size-complex="12pt"/>
    </style:style>
    <style:style style:name="T78_2" style:family="text">
      <style:text-properties style:font-name="Arial" fo:font-size="12pt" style:font-size-asian="12pt" style:font-name-complex="Arial" style:font-size-complex="12pt"/>
    </style:style>
    <style:style style:name="P79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P80" style:family="paragraph" style:parent-style-name="Heading_20_5">
      <style:paragraph-properties fo:margin-left="0cm"/>
    </style:style>
    <style:style style:name="T80_1" style:family="text">
      <style:text-properties fo:letter-spacing="-0.004cm" style:font-name="Arial" fo:font-size="12pt" style:font-name-asian="Arial" style:font-size-asian="12pt" style:font-name-complex="Arial" style:font-size-complex="12pt"/>
    </style:style>
    <style:style style:name="T80_2" style:family="text">
      <style:text-properties style:font-name="Arial" fo:font-size="12pt" style:font-name-asian="Arial" style:font-size-asian="12pt" style:font-name-complex="Arial" style:font-size-complex="12pt"/>
    </style:style>
    <style:style style:name="T80_3" style:family="text">
      <style:text-properties fo:letter-spacing="-0.004cm" style:font-name="Arial" fo:font-size="12pt" style:font-name-asian="Arial" style:font-size-asian="12pt" style:font-name-complex="Arial" style:font-size-complex="12pt"/>
    </style:style>
    <style:style style:name="T80_4" style:family="text">
      <style:text-properties style:font-name="Arial" fo:font-size="12pt" style:font-name-asian="Arial" style:font-size-asian="12pt" style:font-name-complex="Arial" style:font-size-complex="12pt"/>
    </style:style>
    <style:style style:name="T80_5" style:family="text">
      <style:text-properties fo:letter-spacing="-0.004cm" style:font-name="Arial" fo:font-size="12pt" style:font-name-asian="Arial" style:font-size-asian="12pt" style:font-name-complex="Arial" style:font-size-complex="12pt"/>
    </style:style>
    <style:style style:name="T80_6" style:family="text">
      <style:text-properties fo:letter-spacing="0.002cm" style:font-name="Arial" fo:font-size="12pt" style:font-name-asian="Arial" style:font-size-asian="12pt" style:font-name-complex="Arial" style:font-size-complex="12pt"/>
    </style:style>
    <style:style style:name="T80_7" style:family="text">
      <style:text-properties fo:letter-spacing="-0.004cm" style:font-name="Arial" fo:font-size="12pt" style:font-name-asian="Arial" style:font-size-asian="12pt" style:font-name-complex="Arial" style:font-size-complex="12pt"/>
    </style:style>
    <style:style style:name="T80_8" style:family="text">
      <style:text-properties style:font-name="Arial" fo:font-size="12pt" style:font-name-asian="Arial" style:font-size-asian="12pt" style:font-name-complex="Arial" style:font-size-complex="12pt"/>
    </style:style>
    <style:style style:name="T80_9" style:family="text">
      <style:text-properties fo:letter-spacing="-0.004cm" style:font-name="Arial" fo:font-size="12pt" style:font-name-asian="Arial" style:font-size-asian="12pt" style:font-name-complex="Arial" style:font-size-complex="12pt"/>
    </style:style>
    <style:style style:name="T80_10" style:family="text">
      <style:text-properties fo:letter-spacing="0.002cm" style:font-name="Arial" fo:font-size="12pt" style:font-name-asian="Arial" style:font-size-asian="12pt" style:font-name-complex="Arial" style:font-size-complex="12pt"/>
    </style:style>
    <style:style style:name="T80_11" style:family="text">
      <style:text-properties fo:letter-spacing="-0.004cm" style:font-name="Arial" fo:font-size="12pt" style:font-name-asian="Arial" style:font-size-asian="12pt" style:font-name-complex="Arial" style:font-size-complex="12pt"/>
    </style:style>
    <style:style style:name="T80_12" style:family="text">
      <style:text-properties fo:letter-spacing="0.002cm" style:font-name="Arial" fo:font-size="12pt" style:font-name-asian="Arial" style:font-size-asian="12pt" style:font-name-complex="Arial" style:font-size-complex="12pt"/>
    </style:style>
    <style:style style:name="T80_13" style:family="text">
      <style:text-properties fo:letter-spacing="-0.004cm" style:font-name="Arial" fo:font-size="12pt" style:font-name-asian="Arial" style:font-size-asian="12pt" style:font-name-complex="Arial" style:font-size-complex="12pt"/>
    </style:style>
    <style:style style:name="T80_14" style:family="text">
      <style:text-properties fo:letter-spacing="0.002cm" style:font-name="Arial" fo:font-size="12pt" style:font-name-asian="Arial" style:font-size-asian="12pt" style:font-name-complex="Arial" style:font-size-complex="12pt"/>
    </style:style>
    <style:style style:name="P81" style:family="paragraph" style:parent-style-name="Body_20_Text">
      <style:paragraph-properties fo:text-align="justify" fo:margin-left="0cm"/>
      <style:text-properties style:font-name="Arial" fo:font-size="12pt" style:font-name-asian="Arial" style:font-size-asian="12pt" style:font-name-complex="Arial" style:font-size-complex="12pt"/>
    </style:style>
    <style:style style:name="P82" style:family="paragraph" style:parent-style-name="Body_20_Text">
      <style:paragraph-properties fo:text-align="justify" fo:line-height="108%" fo:margin-left="0cm" fo:margin-right="0.252cm"/>
    </style:style>
    <style:style style:name="T82_1" style:family="text">
      <style:text-properties style:font-name="Arial" fo:font-size="12pt" style:font-name-asian="Arial" style:font-size-asian="12pt" style:font-name-complex="Arial" style:font-size-complex="12pt"/>
    </style:style>
    <style:style style:name="T82_2" style:family="text">
      <style:text-properties fo:letter-spacing="-0.007cm" style:font-name="Arial" fo:font-size="12pt" style:font-name-asian="Arial" style:font-size-asian="12pt" style:font-name-complex="Arial" style:font-size-complex="12pt"/>
    </style:style>
    <style:style style:name="T82_3" style:family="text">
      <style:text-properties style:font-name="Arial" fo:font-size="12pt" style:font-name-asian="Arial" style:font-size-asian="12pt" style:font-name-complex="Arial" style:font-size-complex="12pt"/>
    </style:style>
    <style:style style:name="T82_4" style:family="text">
      <style:text-properties fo:letter-spacing="-0.007cm" style:font-name="Arial" fo:font-size="12pt" style:font-name-asian="Arial" style:font-size-asian="12pt" style:font-name-complex="Arial" style:font-size-complex="12pt"/>
    </style:style>
    <style:style style:name="T82_5" style:family="text">
      <style:text-properties style:font-name="Arial" fo:font-size="12pt" style:font-name-asian="Arial" style:font-size-asian="12pt" style:font-name-complex="Arial" style:font-size-complex="12pt"/>
    </style:style>
    <style:style style:name="T82_6" style:family="text">
      <style:text-properties fo:letter-spacing="-0.009cm" style:font-name="Arial" fo:font-size="12pt" style:font-name-asian="Arial" style:font-size-asian="12pt" style:font-name-complex="Arial" style:font-size-complex="12pt"/>
    </style:style>
    <style:style style:name="T82_7" style:family="text">
      <style:text-properties style:font-name="Arial" fo:font-size="12pt" style:font-name-asian="Arial" style:font-size-asian="12pt" style:font-name-complex="Arial" style:font-size-complex="12pt"/>
    </style:style>
    <style:style style:name="T82_8" style:family="text">
      <style:text-properties style:font-name="Arial" fo:font-size="12pt" style:font-name-asian="Arial" style:font-size-asian="12pt" style:font-name-complex="Arial" style:font-size-complex="12pt"/>
    </style:style>
    <style:style style:name="T82_9" style:family="text">
      <style:text-properties fo:letter-spacing="-0.009cm" style:font-name="Arial" fo:font-size="12pt" style:font-name-asian="Arial" style:font-size-asian="12pt" style:font-name-complex="Arial" style:font-size-complex="12pt"/>
    </style:style>
    <style:style style:name="T82_10" style:family="text">
      <style:text-properties style:font-name="Arial" fo:font-size="12pt" style:font-name-asian="Arial" style:font-size-asian="12pt" style:font-name-complex="Arial" style:font-size-complex="12pt"/>
    </style:style>
    <style:style style:name="T82_11" style:family="text">
      <style:text-properties fo:letter-spacing="-0.009cm" style:font-name="Arial" fo:font-size="12pt" style:font-name-asian="Arial" style:font-size-asian="12pt" style:font-name-complex="Arial" style:font-size-complex="12pt"/>
    </style:style>
    <style:style style:name="T82_12" style:family="text">
      <style:text-properties style:font-name="Arial" fo:font-size="12pt" style:font-name-asian="Arial" style:font-size-asian="12pt" style:font-name-complex="Arial" style:font-size-complex="12pt"/>
    </style:style>
    <style:style style:name="T82_13" style:family="text">
      <style:text-properties fo:letter-spacing="-0.011cm" style:font-name="Arial" fo:font-size="12pt" style:font-name-asian="Arial" style:font-size-asian="12pt" style:font-name-complex="Arial" style:font-size-complex="12pt"/>
    </style:style>
    <style:style style:name="T82_14" style:family="text">
      <style:text-properties style:font-name="Arial" fo:font-size="12pt" style:font-name-asian="Arial" style:font-size-asian="12pt" style:font-name-complex="Arial" style:font-size-complex="12pt"/>
    </style:style>
    <style:style style:name="T82_15" style:family="text">
      <style:text-properties fo:letter-spacing="-0.009cm" style:font-name="Arial" fo:font-size="12pt" style:font-name-asian="Arial" style:font-size-asian="12pt" style:font-name-complex="Arial" style:font-size-complex="12pt"/>
    </style:style>
    <style:style style:name="T82_16" style:family="text">
      <style:text-properties style:font-name="Arial" fo:font-size="12pt" style:font-name-asian="Arial" style:font-size-asian="12pt" style:font-name-complex="Arial" style:font-size-complex="12pt"/>
    </style:style>
    <style:style style:name="T82_17" style:family="text">
      <style:text-properties fo:letter-spacing="-0.009cm" style:font-name="Arial" fo:font-size="12pt" style:font-name-asian="Arial" style:font-size-asian="12pt" style:font-name-complex="Arial" style:font-size-complex="12pt"/>
    </style:style>
    <style:style style:name="T82_18" style:family="text">
      <style:text-properties style:font-name="Arial" fo:font-size="12pt" style:font-name-asian="Arial" style:font-size-asian="12pt" style:font-name-complex="Arial" style:font-size-complex="12pt"/>
    </style:style>
    <style:style style:name="T82_19" style:family="text">
      <style:text-properties fo:letter-spacing="-0.011cm" style:font-name="Arial" fo:font-size="12pt" style:font-name-asian="Arial" style:font-size-asian="12pt" style:font-name-complex="Arial" style:font-size-complex="12pt"/>
    </style:style>
    <style:style style:name="T82_20" style:family="text">
      <style:text-properties style:font-name="Arial" fo:font-size="12pt" style:font-name-asian="Arial" style:font-size-asian="12pt" style:font-name-complex="Arial" style:font-size-complex="12pt"/>
    </style:style>
    <style:style style:name="T82_21" style:family="text">
      <style:text-properties fo:letter-spacing="-0.009cm" style:font-name="Arial" fo:font-size="12pt" style:font-name-asian="Arial" style:font-size-asian="12pt" style:font-name-complex="Arial" style:font-size-complex="12pt"/>
    </style:style>
    <style:style style:name="T82_22" style:family="text">
      <style:text-properties style:font-name="Arial" fo:font-size="12pt" style:font-name-asian="Arial" style:font-size-asian="12pt" style:font-name-complex="Arial" style:font-size-complex="12pt"/>
    </style:style>
    <style:style style:name="T82_23" style:family="text">
      <style:text-properties fo:letter-spacing="-0.009cm" style:font-name="Arial" fo:font-size="12pt" style:font-name-asian="Arial" style:font-size-asian="12pt" style:font-name-complex="Arial" style:font-size-complex="12pt"/>
    </style:style>
    <style:style style:name="T82_24" style:family="text">
      <style:text-properties style:font-name="Arial" fo:font-size="12pt" style:font-name-asian="Arial" style:font-size-asian="12pt" style:font-name-complex="Arial" style:font-size-complex="12pt"/>
    </style:style>
    <style:style style:name="T82_25" style:family="text">
      <style:text-properties fo:letter-spacing="-0.007cm" style:font-name="Arial" fo:font-size="12pt" style:font-name-asian="Arial" style:font-size-asian="12pt" style:font-name-complex="Arial" style:font-size-complex="12pt"/>
    </style:style>
    <style:style style:name="T82_26" style:family="text">
      <style:text-properties style:font-name="Arial" fo:font-size="12pt" style:font-name-asian="Arial" style:font-size-asian="12pt" style:font-name-complex="Arial" style:font-size-complex="12pt"/>
    </style:style>
    <style:style style:name="T82_27" style:family="text">
      <style:text-properties fo:letter-spacing="-0.009cm" style:font-name="Arial" fo:font-size="12pt" style:font-name-asian="Arial" style:font-size-asian="12pt" style:font-name-complex="Arial" style:font-size-complex="12pt"/>
    </style:style>
    <style:style style:name="T82_28" style:family="text">
      <style:text-properties style:font-name="Arial" fo:font-size="12pt" style:font-name-asian="Arial" style:font-size-asian="12pt" style:font-name-complex="Arial" style:font-size-complex="12pt"/>
    </style:style>
    <style:style style:name="T82_29" style:family="text">
      <style:text-properties fo:letter-spacing="-0.009cm" style:font-name="Arial" fo:font-size="12pt" style:font-name-asian="Arial" style:font-size-asian="12pt" style:font-name-complex="Arial" style:font-size-complex="12pt"/>
    </style:style>
    <style:style style:name="T82_30" style:family="text">
      <style:text-properties style:font-name="Arial" fo:font-size="12pt" style:font-name-asian="Arial" style:font-size-asian="12pt" style:font-name-complex="Arial" style:font-size-complex="12pt"/>
    </style:style>
    <style:style style:name="T82_31" style:family="text">
      <style:text-properties style:font-name="Arial" fo:font-size="12pt" style:font-name-asian="Arial" style:font-size-asian="12pt" style:font-name-complex="Arial" style:font-size-complex="12pt"/>
    </style:style>
    <style:style style:name="T82_32" style:family="text">
      <style:text-properties style:font-name="Arial" fo:font-size="12pt" style:font-name-asian="Arial" style:font-size-asian="12pt" style:font-name-complex="Arial" style:font-size-complex="12pt"/>
    </style:style>
    <style:style style:name="T82_33" style:family="text">
      <style:text-properties style:font-name="Arial" fo:font-size="12pt" style:font-name-asian="Arial" style:font-size-asian="12pt" style:font-name-complex="Arial" style:font-size-complex="12pt"/>
    </style:style>
    <style:style style:name="T82_34" style:family="text">
      <style:text-properties style:font-name="Arial" fo:font-size="12pt" style:font-name-asian="Arial" style:font-size-asian="12pt" style:font-name-complex="Arial" style:font-size-complex="12pt"/>
    </style:style>
    <style:style style:name="T82_35" style:family="text">
      <style:text-properties style:font-name="Arial" fo:font-size="12pt" style:font-name-asian="Arial" style:font-size-asian="12pt" style:font-name-complex="Arial" style:font-size-complex="12pt"/>
    </style:style>
    <style:style style:name="P83" style:family="paragraph" style:parent-style-name="Body_20_Text">
      <style:paragraph-properties fo:margin-left="0.499cm" fo:margin-right="0.252cm"/>
      <style:text-properties style:font-name="Arial" fo:font-size="12pt" style:font-name-asian="Arial" style:font-size-asian="12pt" style:font-name-complex="Arial" style:font-size-complex="12pt"/>
    </style:style>
    <style:style style:name="P84" style:family="paragraph" style:parent-style-name="List_20_Paragraph"/>
    <style:style style:name="T84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84_2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84_3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84_4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84_5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84_6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84_7" style:family="text">
      <style:text-properties style:font-name="Arial" fo:font-size="12pt" style:font-name-asian="Arial" style:font-size-asian="12pt" style:font-name-complex="Arial" style:font-size-complex="12pt"/>
    </style:style>
    <style:style style:name="T84_8" style:family="text">
      <style:text-properties style:font-name="Arial" fo:font-size="12pt" style:font-name-asian="Arial" style:font-size-asian="12pt" style:font-name-complex="Arial" style:font-size-complex="12pt"/>
    </style:style>
    <style:style style:name="T84_9" style:family="text">
      <style:text-properties style:font-name="Arial" fo:font-size="12pt" style:font-name-asian="Arial" style:font-size-asian="12pt" style:font-name-complex="Arial" style:font-size-complex="12pt"/>
    </style:style>
    <style:style style:name="T84_10" style:family="text">
      <style:text-properties style:font-name="Arial" fo:font-size="12pt" style:font-name-asian="Arial" style:font-size-asian="12pt" style:font-name-complex="Arial" style:font-size-complex="12pt"/>
    </style:style>
    <style:style style:name="T84_11" style:family="text">
      <style:text-properties style:font-name="Arial" fo:font-size="12pt" style:font-name-asian="Arial" style:font-size-asian="12pt" style:font-name-complex="Arial" style:font-size-complex="12pt"/>
    </style:style>
    <style:style style:name="T84_12" style:family="text" style:parent-style-name="List_20_Paragraph"/>
    <style:style style:name="P85" style:family="paragraph" style:parent-style-name="Normal"/>
    <style:style style:name="T85_1" style:family="text"/>
    <style:style style:name="P86" style:family="paragraph" style:parent-style-name="List_20_Paragraph"/>
    <style:style style:name="T86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86_2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86_3" style:family="text">
      <style:text-properties style:font-name="Arial" fo:font-size="12pt" style:font-name-asian="Arial" style:font-size-asian="12pt" style:font-name-complex="Arial" style:font-size-complex="12pt"/>
    </style:style>
    <style:style style:name="T86_4" style:family="text">
      <style:text-properties style:font-name="Arial" fo:font-size="12pt" style:font-name-asian="Arial" style:font-size-asian="12pt" style:font-name-complex="Arial" style:font-size-complex="12pt"/>
    </style:style>
    <style:style style:name="T86_5" style:family="text">
      <style:text-properties style:font-name="Arial" fo:font-size="12pt" style:font-name-asian="Arial" style:font-size-asian="12pt" style:font-name-complex="Arial" style:font-size-complex="12pt"/>
    </style:style>
    <style:style style:name="T86_6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86_7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86_8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86_9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86_10" style:family="text">
      <style:text-properties style:font-name="Arial" fo:font-size="12pt" style:font-name-asian="Arial" style:font-size-asian="12pt" style:font-name-complex="Arial" style:font-size-complex="12pt"/>
    </style:style>
    <style:style style:name="T86_11" style:family="text">
      <style:text-properties style:font-name="Arial" fo:font-size="12pt" style:font-name-asian="Arial" style:font-size-asian="12pt" style:font-name-complex="Arial" style:font-size-complex="12pt"/>
    </style:style>
    <style:style style:name="T86_12" style:family="text">
      <style:text-properties style:font-name="Arial" fo:font-size="12pt" style:font-name-asian="Arial" style:font-size-asian="12pt" style:font-name-complex="Arial" style:font-size-complex="12pt"/>
    </style:style>
    <style:style style:name="T86_13" style:family="text">
      <style:text-properties style:font-name="Arial" fo:font-size="12pt" style:font-name-asian="Arial" style:font-size-asian="12pt" style:font-name-complex="Arial" style:font-size-complex="12pt"/>
    </style:style>
    <style:style style:name="T86_14" style:family="text">
      <style:text-properties style:font-name="Arial" fo:font-size="12pt" style:font-name-asian="Arial" style:font-size-asian="12pt" style:font-name-complex="Arial" style:font-size-complex="12pt"/>
    </style:style>
    <style:style style:name="T86_15" style:family="text">
      <style:text-properties style:font-name="Arial" fo:font-size="12pt" style:font-name-asian="Arial" style:font-size-asian="12pt" style:font-name-complex="Arial" style:font-size-complex="12pt"/>
    </style:style>
    <style:style style:name="T86_16" style:family="text">
      <style:text-properties style:font-name="Arial" fo:font-size="12pt" style:font-name-asian="Arial" style:font-size-asian="12pt" style:font-name-complex="Arial" style:font-size-complex="12pt"/>
    </style:style>
    <style:style style:name="T86_17" style:family="text">
      <style:text-properties style:font-name="Arial" fo:font-size="12pt" style:font-name-asian="Arial" style:font-size-asian="12pt" style:font-name-complex="Arial" style:font-size-complex="12pt"/>
    </style:style>
    <style:style style:name="P87" style:family="paragraph" style:parent-style-name="List_20_Paragraph"/>
    <style:style style:name="T87_1" style:family="text" style:parent-style-name="List_20_Paragraph"/>
    <style:style style:name="P88" style:family="paragraph" style:parent-style-name="Annotation_20_text"/>
    <style:style style:name="T88_1" style:family="text"/>
    <style:style style:name="T88_2" style:family="text" style:parent-style-name="List_20_Paragraph"/>
    <style:style style:name="P89" style:family="paragraph" style:parent-style-name="Annotation_20_text"/>
    <style:style style:name="T89_1" style:family="text"/>
    <style:style style:name="T89_2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89_3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89_4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89_5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89_6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89_7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89_8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89_9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89_10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89_1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89_12" style:family="text">
      <style:text-properties style:font-name="Arial" fo:font-size="12pt" style:font-name-asian="Arial" style:font-size-asian="12pt" style:font-name-complex="Arial" style:font-size-complex="12pt"/>
    </style:style>
    <style:style style:name="T89_13" style:family="text">
      <style:text-properties style:font-name="Arial" fo:font-size="12pt" style:font-name-asian="Arial" style:font-size-asian="12pt" style:font-name-complex="Arial" style:font-size-complex="12pt"/>
    </style:style>
    <style:style style:name="T89_14" style:family="text">
      <style:text-properties style:font-name="Arial" fo:font-size="12pt" style:font-name-asian="Arial" style:font-size-asian="12pt" style:font-name-complex="Arial" style:font-size-complex="12pt"/>
    </style:style>
    <style:style style:name="T89_15" style:family="text">
      <style:text-properties style:font-name="Arial" fo:font-size="12pt" style:font-name-asian="Arial" style:font-size-asian="12pt" style:font-name-complex="Arial" style:font-size-complex="12pt"/>
    </style:style>
    <style:style style:name="T89_16" style:family="text">
      <style:text-properties style:font-name="Arial" fo:font-size="12pt" style:font-name-asian="Arial" style:font-size-asian="12pt" style:font-name-complex="Arial" style:font-size-complex="12pt"/>
    </style:style>
    <style:style style:name="T89_17" style:family="text">
      <style:text-properties style:font-name="Arial" fo:font-size="12pt" style:font-name-asian="Arial" style:font-size-asian="12pt" style:font-name-complex="Arial" style:font-size-complex="12pt"/>
    </style:style>
    <style:style style:name="T89_18" style:family="text">
      <style:text-properties style:font-name="Arial" fo:font-size="12pt" style:font-name-asian="Arial" style:font-size-asian="12pt" style:font-name-complex="Arial" style:font-size-complex="12pt"/>
    </style:style>
    <style:style style:name="T89_19" style:family="text">
      <style:text-properties style:font-name="Arial" fo:font-size="12pt" style:font-name-asian="Arial" style:font-size-asian="12pt" style:font-name-complex="Arial" style:font-size-complex="12pt"/>
    </style:style>
    <style:style style:name="T89_20" style:family="text">
      <style:text-properties style:font-name="Arial" fo:font-size="12pt" style:font-name-asian="Arial" style:font-size-asian="12pt" style:font-name-complex="Arial" style:font-size-complex="12pt"/>
    </style:style>
    <style:style style:name="T89_21" style:family="text">
      <style:text-properties style:font-name="Arial" fo:font-size="12pt" style:font-name-asian="Arial" style:font-size-asian="12pt" style:font-name-complex="Arial" style:font-size-complex="12pt"/>
    </style:style>
    <style:style style:name="T89_22" style:family="text">
      <style:text-properties style:font-name="Arial" fo:font-size="12pt" style:font-name-asian="Arial" style:font-size-asian="12pt" style:font-name-complex="Arial" style:font-size-complex="12pt"/>
    </style:style>
    <style:style style:name="T89_23" style:family="text">
      <style:text-properties style:font-name="Arial" fo:font-size="12pt" style:font-name-asian="Arial" style:font-size-asian="12pt" style:font-name-complex="Arial" style:font-size-complex="12pt"/>
    </style:style>
    <style:style style:name="T89_24" style:family="text">
      <style:text-properties style:font-name="Arial" fo:font-size="12pt" style:font-name-asian="Arial" style:font-size-asian="12pt" style:font-name-complex="Arial" style:font-size-complex="12pt"/>
    </style:style>
    <style:style style:name="T89_25" style:family="text" style:parent-style-name="List_20_Paragraph"/>
    <style:style style:name="P90" style:family="paragraph" style:parent-style-name="Annotation_20_text"/>
    <style:style style:name="T90_1" style:family="text"/>
    <style:style style:name="T90_2" style:family="text" style:parent-style-name="List_20_Paragraph"/>
    <style:style style:name="P91" style:family="paragraph" style:parent-style-name="Annotation_20_text"/>
    <style:style style:name="T91_1" style:family="text"/>
    <style:style style:name="T91_2" style:family="text" style:parent-style-name="List_20_Paragraph"/>
    <style:style style:name="P92" style:family="paragraph" style:parent-style-name="Normal"/>
    <style:style style:name="T92_1" style:family="text"/>
    <style:style style:name="P93" style:family="paragraph" style:parent-style-name="List_20_Paragraph"/>
    <style:style style:name="T93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93_2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93_3" style:family="text">
      <style:text-properties style:font-name="Arial" fo:font-size="12pt" style:font-name-asian="Arial" style:font-size-asian="12pt" style:font-name-complex="Arial" style:font-size-complex="12pt"/>
    </style:style>
    <style:style style:name="T93_4" style:family="text" style:parent-style-name="List_20_Paragraph"/>
    <style:style style:name="P94" style:family="paragraph" style:parent-style-name="Annotation_20_text"/>
    <style:style style:name="T94_1" style:family="text"/>
    <style:style style:name="T94_2" style:family="text" style:parent-style-name="List_20_Paragraph"/>
    <style:style style:name="P95" style:family="paragraph" style:parent-style-name="Annotation_20_text"/>
    <style:style style:name="T95_1" style:family="text"/>
    <style:style style:name="T95_2" style:family="text">
      <style:text-properties style:font-name="Arial" fo:font-size="12pt" style:font-name-asian="Arial" style:font-size-asian="12pt" style:font-name-complex="Arial" style:font-size-complex="12pt"/>
    </style:style>
    <style:style style:name="T95_3" style:family="text" style:parent-style-name="List_20_Paragraph"/>
    <style:style style:name="P96" style:family="paragraph" style:parent-style-name="Annotation_20_text"/>
    <style:style style:name="T96_1" style:family="text"/>
    <style:style style:name="T96_2" style:family="text">
      <style:text-properties style:font-name="Arial" fo:font-size="12pt" style:font-name-asian="Arial" style:font-size-asian="12pt" style:font-name-complex="Arial" style:font-size-complex="12pt"/>
    </style:style>
    <style:style style:name="T96_3" style:family="text">
      <style:text-properties style:font-name="Arial" fo:font-size="12pt" style:font-name-asian="Arial" style:font-size-asian="12pt" style:font-name-complex="Arial" style:font-size-complex="12pt"/>
    </style:style>
    <style:style style:name="T96_4" style:family="text">
      <style:text-properties style:font-name="Arial" fo:font-size="12pt" style:font-name-asian="Arial" style:font-size-asian="12pt" style:font-name-complex="Arial" style:font-size-complex="12pt"/>
    </style:style>
    <style:style style:name="T96_5" style:family="text">
      <style:text-properties style:font-name="Arial" fo:font-size="12pt" style:font-name-asian="Arial" style:font-size-asian="12pt" style:font-name-complex="Arial" style:font-size-complex="12pt"/>
    </style:style>
    <style:style style:name="T96_6" style:family="text">
      <style:text-properties style:font-name="Arial" fo:font-size="12pt" style:font-name-asian="Arial" style:font-size-asian="12pt" style:font-name-complex="Arial" style:font-size-complex="12pt"/>
    </style:style>
    <style:style style:name="T96_7" style:family="text">
      <style:text-properties style:font-name="Arial" fo:font-size="12pt" style:font-name-asian="Arial" style:font-size-asian="12pt" style:font-name-complex="Arial" style:font-size-complex="12pt"/>
    </style:style>
    <style:style style:name="T96_8" style:family="text">
      <style:text-properties style:font-name="Arial" fo:font-size="12pt" style:font-name-asian="Arial" style:font-size-asian="12pt" style:font-name-complex="Arial" style:font-size-complex="12pt"/>
    </style:style>
    <style:style style:name="T96_9" style:family="text">
      <style:text-properties style:font-name="Arial" fo:font-size="12pt" style:font-name-asian="Arial" style:font-size-asian="12pt" style:font-name-complex="Arial" style:font-size-complex="12pt"/>
    </style:style>
    <style:style style:name="T96_10" style:family="text">
      <style:text-properties style:font-name="Arial" fo:font-size="12pt" style:font-name-asian="Arial" style:font-size-asian="12pt" style:font-name-complex="Arial" style:font-size-complex="12pt"/>
    </style:style>
    <style:style style:name="T96_11" style:family="text" style:parent-style-name="List_20_Paragraph"/>
    <style:style style:name="P97" style:family="paragraph" style:parent-style-name="Normal"/>
    <style:style style:name="T97_1" style:family="text"/>
    <style:style style:name="P98" style:family="paragraph" style:parent-style-name="List_20_Paragraph">
      <style:text-properties style:font-name="Arial" fo:font-size="12pt" style:font-name-asian="Arial" style:font-size-asian="12pt" style:font-name-complex="Arial" style:font-size-complex="12pt"/>
    </style:style>
    <style:style style:name="T98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98_2" style:family="text">
      <style:text-properties style:font-name="Arial" fo:font-size="12pt" style:font-name-asian="Arial" style:font-size-asian="12pt" style:font-name-complex="Arial" style:font-size-complex="12pt"/>
    </style:style>
    <style:style style:name="P99" style:family="paragraph" style:parent-style-name="List_20_Paragraph"/>
    <style:style style:name="T99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99_2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99_3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99_4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99_5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99_6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99_7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99_8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99_9" style:family="text">
      <style:text-properties style:font-name="Arial" fo:font-size="12pt" style:font-name-asian="Arial" style:font-size-asian="12pt" style:font-name-complex="Arial" style:font-size-complex="12pt"/>
    </style:style>
    <style:style style:name="T99_10" style:family="text">
      <style:text-properties style:font-name="Arial" fo:font-size="12pt" style:font-name-asian="Arial" style:font-size-asian="12pt" style:font-name-complex="Arial" style:font-size-complex="12pt"/>
    </style:style>
    <style:style style:name="T99_11" style:family="text">
      <style:text-properties style:font-name="Arial" fo:font-size="12pt" style:font-name-asian="Arial" style:font-size-asian="12pt" style:font-name-complex="Arial" style:font-size-complex="12pt"/>
    </style:style>
    <style:style style:name="T99_12" style:family="text">
      <style:text-properties style:font-name="Arial" fo:font-size="12pt" style:font-name-asian="Arial" style:font-size-asian="12pt" style:font-name-complex="Arial" style:font-size-complex="12pt"/>
    </style:style>
    <style:style style:name="T99_13" style:family="text">
      <style:text-properties style:font-name="Arial" fo:font-size="12pt" style:font-name-asian="Arial" style:font-size-asian="12pt" style:font-name-complex="Arial" style:font-size-complex="12pt"/>
    </style:style>
    <style:style style:name="T99_14" style:family="text">
      <style:text-properties style:font-name="Arial" fo:font-size="12pt" style:font-name-asian="Arial" style:font-size-asian="12pt" style:font-name-complex="Arial" style:font-size-complex="12pt"/>
    </style:style>
    <style:style style:name="T99_15" style:family="text">
      <style:text-properties style:font-name="Arial" fo:font-size="12pt" style:font-name-asian="Arial" style:font-size-asian="12pt" style:font-name-complex="Arial" style:font-size-complex="12pt"/>
    </style:style>
    <style:style style:name="T99_16" style:family="text">
      <style:text-properties style:font-name="Arial" fo:font-size="12pt" style:font-name-asian="Arial" style:font-size-asian="12pt" style:font-name-complex="Arial" style:font-size-complex="12pt"/>
    </style:style>
    <style:style style:name="T99_17" style:family="text" style:parent-style-name="List_20_Paragraph"/>
    <style:style style:name="P100" style:family="paragraph" style:parent-style-name="Annotation_20_text"/>
    <style:style style:name="T100_1" style:family="text"/>
    <style:style style:name="T100_2" style:family="text" style:parent-style-name="List_20_Paragraph"/>
    <style:style style:name="P101" style:family="paragraph" style:parent-style-name="Annotation_20_text"/>
    <style:style style:name="T101_1" style:family="text"/>
    <style:style style:name="P102" style:family="paragraph" style:parent-style-name="List_20_Paragraph"/>
    <style:style style:name="T102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102_2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102_3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102_4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102_5" style:family="text">
      <style:text-properties style:font-name="Arial" fo:font-size="12pt" style:font-name-asian="Arial" style:font-size-asian="12pt" style:font-name-complex="Arial" style:font-size-complex="12pt"/>
    </style:style>
    <style:style style:name="T102_6" style:family="text">
      <style:text-properties style:font-name="Arial" fo:font-size="12pt" style:font-name-asian="Arial" style:font-size-asian="12pt" style:font-name-complex="Arial" style:font-size-complex="12pt"/>
    </style:style>
    <style:style style:name="T102_7" style:family="text">
      <style:text-properties style:font-name="Arial" fo:font-size="12pt" style:font-name-asian="Arial" style:font-size-asian="12pt" style:font-name-complex="Arial" style:font-size-complex="12pt"/>
    </style:style>
    <style:style style:name="P103" style:family="paragraph" style:parent-style-name="List_20_Paragraph">
      <style:text-properties style:font-name="Arial" fo:font-size="12pt" style:font-name-asian="Arial" style:font-size-asian="12pt" style:font-name-complex="Arial" style:font-size-complex="12pt"/>
    </style:style>
    <style:style style:name="T103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103_2" style:family="text">
      <style:text-properties style:font-name="Arial" fo:font-size="12pt" style:font-name-asian="Arial" style:font-size-asian="12pt" style:font-name-complex="Arial" style:font-size-complex="12pt"/>
    </style:style>
    <style:style style:name="T103_3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103_4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103_5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103_6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103_7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103_8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103_9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103_10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103_1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103_12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103_13" style:family="text">
      <style:text-properties style:font-name="Arial" fo:font-size="12pt" style:font-name-asian="Arial" style:font-size-asian="12pt" style:font-name-complex="Arial" style:font-size-complex="12pt"/>
    </style:style>
    <style:style style:name="P104" style:family="paragraph" style:parent-style-name="List_20_Paragraph">
      <style:paragraph-properties fo:margin-left="1.27cm"/>
      <style:text-properties style:font-name="Arial" fo:font-size="12pt" style:font-name-asian="Arial" style:font-size-asian="12pt" style:font-name-complex="Arial" style:font-size-complex="12pt"/>
    </style:style>
    <style:style style:name="P105" style:family="paragraph" style:parent-style-name="Normal">
      <style:paragraph-properties fo:text-align="justify"/>
    </style:style>
    <style:style style:name="T105_1" style:family="text">
      <style:text-properties style:font-name="Arial" fo:font-size="12pt" style:font-name-asian="Arial" style:font-size-asian="12pt" style:font-name-complex="Arial" style:font-size-complex="12pt"/>
    </style:style>
    <style:style style:name="T105_2" style:family="text" style:parent-style-name="Normal"/>
    <style:style style:name="P106" style:family="paragraph" style:parent-style-name="Annotation_20_text"/>
    <style:style style:name="T106_1" style:family="text"/>
    <style:style style:name="T106_2" style:family="text" style:parent-style-name="Normal"/>
    <style:style style:name="P107" style:family="paragraph" style:parent-style-name="Annotation_20_text"/>
    <style:style style:name="T107_1" style:family="text"/>
    <style:style style:name="T107_2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107_3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108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109" style:family="paragraph" style:parent-style-name="List_20_Paragraph">
      <style:paragraph-properties fo:text-align="justify"/>
    </style:style>
    <style:style style:name="T109_1" style:family="text">
      <style:text-properties style:font-name="Arial" fo:font-size="12pt" style:font-name-asian="Arial" style:font-size-asian="12pt" style:font-name-complex="Arial" style:font-size-complex="12pt"/>
    </style:style>
    <style:style style:name="T109_2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109_3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109_4" style:family="text">
      <style:text-properties style:font-name="Arial" fo:font-size="12pt" style:font-name-asian="Arial" style:font-size-asian="12pt" style:font-name-complex="Arial" style:font-size-complex="12pt"/>
    </style:style>
    <style:style style:name="T109_5" style:family="text">
      <style:text-properties style:font-name="Arial" fo:font-size="12pt" style:font-name-asian="Arial" style:font-size-asian="12pt" style:font-name-complex="Arial" style:font-size-complex="12pt"/>
    </style:style>
    <style:style style:name="T109_6" style:family="text">
      <style:text-properties style:font-name="Arial" fo:font-size="12pt" style:font-name-asian="Arial" style:font-size-asian="12pt" style:font-name-complex="Arial" style:font-size-complex="12pt"/>
    </style:style>
    <style:style style:name="T109_7" style:family="text">
      <style:text-properties style:font-name="Arial" fo:font-size="12pt" style:font-name-asian="Arial" style:font-size-asian="12pt" style:font-name-complex="Arial" style:font-size-complex="12pt"/>
    </style:style>
    <style:style style:name="P110" style:family="paragraph" style:parent-style-name="List_20_Paragraph">
      <style:paragraph-properties fo:text-align="justify"/>
    </style:style>
    <style:style style:name="T110_1" style:family="text">
      <style:text-properties style:font-name="Arial" fo:font-size="12pt" style:font-name-asian="Arial" style:font-size-asian="12pt" style:font-name-complex="Arial" style:font-size-complex="12pt"/>
    </style:style>
    <style:style style:name="T110_2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110_3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110_4" style:family="text">
      <style:text-properties style:font-name="Arial" fo:font-size="12pt" style:font-name-asian="Arial" style:font-size-asian="12pt" style:font-name-complex="Arial" style:font-size-complex="12pt"/>
    </style:style>
    <style:style style:name="P111" style:family="paragraph" style:parent-style-name="List_20_Paragraph">
      <style:paragraph-properties fo:text-align="justify" fo:line-height="108%"/>
    </style:style>
    <style:style style:name="T111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111_2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111_3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111_4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111_5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111_6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111_7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111_8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111_9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111_10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111_1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111_12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111_13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111_14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111_15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111_16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111_17" style:family="text">
      <style:text-properties style:font-name="Arial" fo:font-size="12pt" style:font-name-asian="Arial" style:font-size-asian="12pt" style:font-name-complex="Arial" style:font-size-complex="12pt"/>
    </style:style>
    <style:style style:name="T111_18" style:family="text">
      <style:text-properties style:font-name="Arial" fo:font-size="12pt" style:font-name-asian="Arial" style:font-size-asian="12pt" style:font-name-complex="Arial" style:font-size-complex="12pt"/>
    </style:style>
    <style:style style:name="T111_19" style:family="text">
      <style:text-properties style:font-name="Arial" fo:font-size="12pt" style:font-name-asian="Arial" style:font-size-asian="12pt" style:font-name-complex="Arial" style:font-size-complex="12pt"/>
    </style:style>
    <style:style style:name="T111_20" style:family="text">
      <style:text-properties style:font-name="Arial" fo:font-size="12pt" style:font-name-asian="Arial" style:font-size-asian="12pt" style:font-name-complex="Arial" style:font-size-complex="12pt"/>
    </style:style>
    <style:style style:name="T111_21" style:family="text">
      <style:text-properties style:font-name="Arial" fo:font-size="12pt" style:font-name-asian="Arial" style:font-size-asian="12pt" style:font-name-complex="Arial" style:font-size-complex="12pt"/>
    </style:style>
    <style:style style:name="T111_22" style:family="text">
      <style:text-properties style:font-name="Arial" fo:font-size="12pt" style:font-name-asian="Arial" style:font-size-asian="12pt" style:font-name-complex="Arial" style:font-size-complex="12pt"/>
    </style:style>
    <style:style style:name="T111_23" style:family="text">
      <style:text-properties style:font-name="Arial" fo:font-size="12pt" style:font-name-asian="Arial" style:font-size-asian="12pt" style:font-name-complex="Arial" style:font-size-complex="12pt"/>
    </style:style>
    <style:style style:name="T111_24" style:family="text">
      <style:text-properties style:font-name="Arial" fo:font-size="12pt" style:font-name-asian="Arial" style:font-size-asian="12pt" style:font-name-complex="Arial" style:font-size-complex="12pt"/>
    </style:style>
    <style:style style:name="T111_25" style:family="text" style:parent-style-name="List_20_Paragraph"/>
    <style:style style:name="P112" style:family="paragraph" style:parent-style-name="Annotation_20_text"/>
    <style:style style:name="T112_1" style:family="text"/>
    <style:style style:name="T112_2" style:family="text" style:parent-style-name="List_20_Paragraph"/>
    <style:style style:name="P113" style:family="paragraph" style:parent-style-name="Annotation_20_text"/>
    <style:style style:name="T113_1" style:family="text"/>
    <style:style style:name="T113_2" style:family="text" style:parent-style-name="List_20_Paragraph"/>
    <style:style style:name="P114" style:family="paragraph" style:parent-style-name="Normal"/>
    <style:style style:name="T114_1" style:family="text"/>
    <style:style style:name="T114_2" style:family="text" style:parent-style-name="List_20_Paragraph"/>
    <style:style style:name="P115" style:family="paragraph" style:parent-style-name="Annotation_20_text"/>
    <style:style style:name="T115_1" style:family="text"/>
    <style:style style:name="P116" style:family="paragraph" style:parent-style-name="List_20_Paragraph"/>
    <style:style style:name="T116_1" style:family="text">
      <style:text-properties style:font-name="Arial" fo:font-size="12pt" style:font-name-asian="Arial" style:font-size-asian="12pt" style:font-name-complex="Arial" style:font-size-complex="12pt"/>
    </style:style>
    <style:style style:name="T116_2" style:family="text">
      <style:text-properties style:font-name="Arial" fo:font-size="12pt" style:font-name-asian="Arial" style:font-size-asian="12pt" style:font-name-complex="Arial" style:font-size-complex="12pt"/>
    </style:style>
    <style:style style:name="T116_3" style:family="text">
      <style:text-properties style:font-name="Arial" fo:font-size="12pt" style:font-name-asian="Arial" style:font-size-asian="12pt" style:font-name-complex="Arial" style:font-size-complex="12pt"/>
    </style:style>
    <style:style style:name="T116_4" style:family="text">
      <style:text-properties style:font-name="Arial" fo:font-size="12pt" style:font-name-asian="Arial" style:font-size-asian="12pt" style:font-name-complex="Arial" style:font-size-complex="12pt"/>
    </style:style>
    <style:style style:name="T116_5" style:family="text">
      <style:text-properties style:font-name="Arial" fo:font-size="12pt" style:font-name-asian="Arial" style:font-size-asian="12pt" style:font-name-complex="Arial" style:font-size-complex="12pt"/>
    </style:style>
    <style:style style:name="T116_6" style:family="text">
      <style:text-properties style:font-name="Arial" fo:font-size="12pt" style:font-name-asian="Arial" style:font-size-asian="12pt" style:font-name-complex="Arial" style:font-size-complex="12pt"/>
    </style:style>
    <style:style style:name="T116_7" style:family="text">
      <style:text-properties style:font-name="Arial" fo:font-size="12pt" style:font-name-asian="Arial" style:font-size-asian="12pt" style:font-name-complex="Arial" style:font-size-complex="12pt"/>
    </style:style>
    <style:style style:name="T116_8" style:family="text">
      <style:text-properties style:font-name="Arial" fo:font-size="12pt" style:font-name-asian="Arial" style:font-size-asian="12pt" style:font-name-complex="Arial" style:font-size-complex="12pt"/>
    </style:style>
    <style:style style:name="T116_9" style:family="text">
      <style:text-properties style:font-name="Arial" fo:font-size="12pt" style:font-name-asian="Arial" style:font-size-asian="12pt" style:font-name-complex="Arial" style:font-size-complex="12pt"/>
    </style:style>
    <style:style style:name="T116_10" style:family="text">
      <style:text-properties style:font-name="Arial" fo:font-size="12pt" style:font-name-asian="Arial" style:font-size-asian="12pt" style:font-name-complex="Arial" style:font-size-complex="12pt"/>
    </style:style>
    <style:style style:name="T116_11" style:family="text">
      <style:text-properties style:font-name="Arial" fo:font-size="12pt" style:font-name-asian="Arial" style:font-size-asian="12pt" style:font-name-complex="Arial" style:font-size-complex="12pt"/>
    </style:style>
    <style:style style:name="T116_12" style:family="text">
      <style:text-properties style:font-name="Arial" fo:font-size="12pt" style:font-name-asian="Arial" style:font-size-asian="12pt" style:font-name-complex="Arial" style:font-size-complex="12pt"/>
    </style:style>
    <style:style style:name="T116_13" style:family="text">
      <style:text-properties style:font-name="Arial" fo:font-size="12pt" style:font-name-asian="Arial" style:font-size-asian="12pt" style:font-name-complex="Arial" style:font-size-complex="12pt"/>
    </style:style>
    <style:style style:name="T116_14" style:family="text">
      <style:text-properties style:font-name="Arial" fo:font-size="12pt" style:font-name-asian="Arial" style:font-size-asian="12pt" style:font-name-complex="Arial" style:font-size-complex="12pt"/>
    </style:style>
    <style:style style:name="T116_15" style:family="text">
      <style:text-properties style:font-name="Arial" fo:font-size="12pt" style:font-name-asian="Arial" style:font-size-asian="12pt" style:font-name-complex="Arial" style:font-size-complex="12pt"/>
    </style:style>
    <style:style style:name="T116_16" style:family="text" style:parent-style-name="List_20_Paragraph"/>
    <style:style style:name="P117" style:family="paragraph" style:parent-style-name="Normal"/>
    <style:style style:name="T117_1" style:family="text"/>
    <style:style style:name="T117_2" style:family="text" style:parent-style-name="List_20_Paragraph"/>
    <style:style style:name="P118" style:family="paragraph" style:parent-style-name="Annotation_20_text"/>
    <style:style style:name="T118_1" style:family="text"/>
    <style:style style:name="T118_2" style:family="text" style:parent-style-name="List_20_Paragraph"/>
    <style:style style:name="P119" style:family="paragraph" style:parent-style-name="Annotation_20_text"/>
    <style:style style:name="T119_1" style:family="text"/>
    <style:style style:name="P120" style:family="paragraph" style:parent-style-name="List_20_Paragraph"/>
    <style:style style:name="T120_1" style:family="text">
      <style:text-properties style:font-name="Arial" fo:font-size="12pt" style:font-name-asian="Arial" style:font-size-asian="12pt" style:font-name-complex="Arial" style:font-size-complex="12pt"/>
    </style:style>
    <style:style style:name="T120_2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120_3" style:family="text">
      <style:text-properties style:font-name="Arial" fo:font-size="12pt" style:font-name-asian="Arial" style:font-size-asian="12pt" style:font-name-complex="Arial" style:font-size-complex="12pt"/>
    </style:style>
    <style:style style:name="T120_4" style:family="text">
      <style:text-properties style:font-name="Arial" fo:font-size="12pt" style:font-name-asian="Arial" style:font-size-asian="12pt" style:font-name-complex="Arial" style:font-size-complex="12pt"/>
    </style:style>
    <style:style style:name="T120_5" style:family="text">
      <style:text-properties style:font-name="Arial" fo:font-size="12pt" style:font-name-asian="Arial" style:font-size-asian="12pt" style:font-name-complex="Arial" style:font-size-complex="12pt"/>
    </style:style>
    <style:style style:name="T120_6" style:family="text">
      <style:text-properties style:font-name="Arial" fo:font-size="12pt" style:font-name-asian="Arial" style:font-size-asian="12pt" style:font-name-complex="Arial" style:font-size-complex="12pt"/>
    </style:style>
    <style:style style:name="T120_7" style:family="text">
      <style:text-properties style:font-name="Arial" fo:font-size="12pt" style:font-name-asian="Arial" style:font-size-asian="12pt" style:font-name-complex="Arial" style:font-size-complex="12pt"/>
    </style:style>
    <style:style style:name="T120_8" style:family="text">
      <style:text-properties style:font-name="Arial" fo:font-size="12pt" style:font-name-asian="Arial" style:font-size-asian="12pt" style:font-name-complex="Arial" style:font-size-complex="12pt"/>
    </style:style>
    <style:style style:name="T120_9" style:family="text">
      <style:text-properties style:font-name="Arial" fo:font-size="12pt" style:font-name-asian="Arial" style:font-size-asian="12pt" style:font-name-complex="Arial" style:font-size-complex="12pt"/>
    </style:style>
    <style:style style:name="T120_10" style:family="text">
      <style:text-properties style:font-name="Arial" fo:font-size="12pt" style:font-name-asian="Arial" style:font-size-asian="12pt" style:font-name-complex="Arial" style:font-size-complex="12pt"/>
    </style:style>
    <style:style style:name="T120_11" style:family="text">
      <style:text-properties style:font-name="Arial" fo:font-size="12pt" style:font-name-asian="Arial" style:font-size-asian="12pt" style:font-name-complex="Arial" style:font-size-complex="12pt"/>
    </style:style>
    <style:style style:name="T120_12" style:family="text">
      <style:text-properties style:font-name="Arial" fo:font-size="12pt" style:font-name-asian="Arial" style:font-size-asian="12pt" style:font-name-complex="Arial" style:font-size-complex="12pt"/>
    </style:style>
    <style:style style:name="T120_13" style:family="text">
      <style:text-properties style:font-name="Arial" fo:font-size="12pt" style:font-name-asian="Arial" style:font-size-asian="12pt" style:font-name-complex="Arial" style:font-size-complex="12pt"/>
    </style:style>
    <style:style style:name="T120_14" style:family="text">
      <style:text-properties style:font-name="Arial" fo:font-size="12pt" style:font-name-asian="Arial" style:font-size-asian="12pt" style:font-name-complex="Arial" style:font-size-complex="12pt"/>
    </style:style>
    <style:style style:name="T120_15" style:family="text">
      <style:text-properties style:font-name="Arial" fo:font-size="12pt" style:font-name-asian="Arial" style:font-size-asian="12pt" style:font-name-complex="Arial" style:font-size-complex="12pt"/>
    </style:style>
    <style:style style:name="T120_16" style:family="text">
      <style:text-properties style:font-name="Arial" fo:font-size="12pt" style:font-name-asian="Arial" style:font-size-asian="12pt" style:font-name-complex="Arial" style:font-size-complex="12pt"/>
    </style:style>
    <style:style style:name="T120_17" style:family="text">
      <style:text-properties style:font-name="Arial" fo:font-size="12pt" style:font-name-asian="Arial" style:font-size-asian="12pt" style:font-name-complex="Arial" style:font-size-complex="12pt"/>
    </style:style>
    <style:style style:name="T120_18" style:family="text">
      <style:text-properties style:font-name="Arial" fo:font-size="12pt" style:font-name-asian="Arial" style:font-size-asian="12pt" style:font-name-complex="Arial" style:font-size-complex="12pt"/>
    </style:style>
    <style:style style:name="T120_19" style:family="text" style:parent-style-name="List_20_Paragraph"/>
    <style:style style:name="P121" style:family="paragraph" style:parent-style-name="Annotation_20_text"/>
    <style:style style:name="T121_1" style:family="text"/>
    <style:style style:name="T121_2" style:family="text" style:parent-style-name="List_20_Paragraph"/>
    <style:style style:name="P122" style:family="paragraph" style:parent-style-name="Annotation_20_text"/>
    <style:style style:name="T122_1" style:family="text"/>
    <style:style style:name="T122_2" style:family="text">
      <style:text-properties style:font-name="Arial" fo:font-size="12pt" style:font-name-asian="Arial" style:font-size-asian="12pt" style:font-name-complex="Arial" style:font-size-complex="12pt"/>
    </style:style>
    <style:style style:name="T122_3" style:family="text">
      <style:text-properties style:font-name="Arial" fo:font-size="12pt" style:font-name-asian="Arial" style:font-size-asian="12pt" style:font-name-complex="Arial" style:font-size-complex="12pt"/>
    </style:style>
    <style:style style:name="T122_4" style:family="text">
      <style:text-properties style:font-name="Arial" fo:font-size="12pt" style:font-name-asian="Arial" style:font-size-asian="12pt" style:font-name-complex="Arial" style:font-size-complex="12pt"/>
    </style:style>
    <style:style style:name="P123" style:family="paragraph" style:parent-style-name="List_20_Paragraph"/>
    <style:style style:name="T123_1" style:family="text">
      <style:text-properties style:font-name="Arial" fo:font-size="12pt" style:font-name-asian="Arial" style:font-size-asian="12pt" style:font-name-complex="Arial" style:font-size-complex="12pt"/>
    </style:style>
    <style:style style:name="T123_2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123_3" style:family="text">
      <style:text-properties style:font-name="Arial" fo:font-size="12pt" style:font-name-asian="Arial" style:font-size-asian="12pt" style:font-name-complex="Arial" style:font-size-complex="12pt"/>
    </style:style>
    <style:style style:name="T123_4" style:family="text">
      <style:text-properties style:font-name="Arial" fo:font-size="12pt" style:font-name-asian="Arial" style:font-size-asian="12pt" style:font-name-complex="Arial" style:font-size-complex="12pt"/>
    </style:style>
    <style:style style:name="T123_5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123_6" style:family="text">
      <style:text-properties style:font-name="Arial" fo:font-size="12pt" style:font-name-asian="Arial" style:font-size-asian="12pt" style:font-name-complex="Arial" style:font-size-complex="12pt"/>
    </style:style>
    <style:style style:name="T123_7" style:family="text">
      <style:text-properties style:font-name="Arial" fo:font-size="12pt" style:font-name-asian="Arial" style:font-size-asian="12pt" style:font-name-complex="Arial" style:font-size-complex="12pt"/>
    </style:style>
    <style:style style:name="T123_8" style:family="text">
      <style:text-properties style:font-name="Arial" fo:font-size="12pt" style:font-name-asian="Arial" style:font-size-asian="12pt" style:font-name-complex="Arial" style:font-size-complex="12pt"/>
    </style:style>
    <style:style style:name="P124" style:family="paragraph" style:parent-style-name="List_20_Paragraph">
      <style:text-properties style:font-name="Arial" fo:font-size="12pt" style:font-name-asian="Arial" style:font-size-asian="12pt" style:font-name-complex="Arial" style:font-size-complex="12pt"/>
    </style:style>
    <style:style style:name="T124_1" style:family="text">
      <style:text-properties style:font-name="Arial" fo:font-size="12pt" style:font-name-asian="Arial" style:font-size-asian="12pt" style:font-name-complex="Arial" style:font-size-complex="12pt"/>
    </style:style>
    <style:style style:name="T124_2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124_3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124_4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124_5" style:family="text">
      <style:text-properties style:font-name="Arial" fo:font-size="12pt" style:font-name-asian="Arial" style:font-size-asian="12pt" style:font-name-complex="Arial" style:font-size-complex="12pt"/>
    </style:style>
    <style:style style:name="T124_6" style:family="text">
      <style:text-properties style:font-name="Arial" fo:font-size="12pt" style:font-name-asian="Arial" style:font-size-asian="12pt" style:font-name-complex="Arial" style:font-size-complex="12pt"/>
    </style:style>
    <style:style style:name="T124_7" style:family="text">
      <style:text-properties style:font-name="Arial" fo:font-size="12pt" style:font-name-asian="Arial" style:font-size-asian="12pt" style:font-name-complex="Arial" style:font-size-complex="12pt"/>
    </style:style>
    <style:style style:name="T124_8" style:family="text">
      <style:text-properties style:font-name="Arial" fo:font-size="12pt" style:font-name-asian="Arial" style:font-size-asian="12pt" style:font-name-complex="Arial" style:font-size-complex="12pt"/>
    </style:style>
    <style:style style:name="P125" style:family="paragraph" style:parent-style-name="List_20_Paragraph"/>
    <style:style style:name="T125_1" style:family="text">
      <style:text-properties style:font-name="Arial" fo:font-size="12pt" style:font-name-asian="Arial" style:font-size-asian="12pt" style:font-name-complex="Arial" style:font-size-complex="12pt"/>
    </style:style>
    <style:style style:name="T125_2" style:family="text">
      <style:text-properties style:font-name="Arial" fo:font-size="12pt" style:font-name-asian="Arial" style:font-size-asian="12pt" style:font-name-complex="Arial" style:font-size-complex="12pt"/>
    </style:style>
    <style:style style:name="T125_3" style:family="text">
      <style:text-properties style:font-name="Arial" fo:font-size="12pt" style:font-name-asian="Arial" style:font-size-asian="12pt" style:font-name-complex="Arial" style:font-size-complex="12pt"/>
    </style:style>
    <style:style style:name="T125_4" style:family="text">
      <style:text-properties style:font-name="Arial" fo:font-size="12pt" style:font-name-asian="Arial" style:font-size-asian="12pt" style:font-name-complex="Arial" style:font-size-complex="12pt"/>
    </style:style>
    <style:style style:name="T125_5" style:family="text">
      <style:text-properties style:font-name="Arial" fo:font-size="12pt" style:font-name-asian="Arial" style:font-size-asian="12pt" style:font-name-complex="Arial" style:font-size-complex="12pt"/>
    </style:style>
    <style:style style:name="T125_6" style:family="text">
      <style:text-properties style:font-name="Arial" fo:font-size="12pt" style:font-name-asian="Arial" style:font-size-asian="12pt" style:font-name-complex="Arial" style:font-size-complex="12pt"/>
    </style:style>
    <style:style style:name="T125_7" style:family="text" style:parent-style-name="List_20_Paragraph"/>
    <style:style style:name="P126" style:family="paragraph" style:parent-style-name="Annotation_20_text"/>
    <style:style style:name="T126_1" style:family="text"/>
    <style:style style:name="T126_2" style:family="text" style:parent-style-name="List_20_Paragraph"/>
    <style:style style:name="P127" style:family="paragraph" style:parent-style-name="Annotation_20_text"/>
    <style:style style:name="T127_1" style:family="text"/>
    <style:style style:name="P128" style:family="paragraph" style:parent-style-name="List_20_Paragraph"/>
    <style:style style:name="T128_1" style:family="text">
      <style:text-properties style:font-name="Arial" fo:font-size="12pt" style:font-name-asian="Arial" style:font-size-asian="12pt" style:font-name-complex="Arial" style:font-size-complex="12pt"/>
    </style:style>
    <style:style style:name="T128_2" style:family="text">
      <style:text-properties style:font-name="Arial" fo:font-size="12pt" style:font-name-asian="Arial" style:font-size-asian="12pt" style:font-name-complex="Arial" style:font-size-complex="12pt"/>
    </style:style>
    <style:style style:name="T128_3" style:family="text">
      <style:text-properties style:font-name="Arial" fo:font-size="12pt" style:font-name-asian="Arial" style:font-size-asian="12pt" style:font-name-complex="Arial" style:font-size-complex="12pt"/>
    </style:style>
    <style:style style:name="T128_4" style:family="text">
      <style:text-properties style:font-name="Arial" fo:font-size="12pt" style:font-name-asian="Arial" style:font-size-asian="12pt" style:font-name-complex="Arial" style:font-size-complex="12pt"/>
    </style:style>
    <style:style style:name="T128_5" style:family="text">
      <style:text-properties style:font-name="Arial" fo:font-size="12pt" style:font-name-asian="Arial" style:font-size-asian="12pt" style:font-name-complex="Arial" style:font-size-complex="12pt"/>
    </style:style>
    <style:style style:name="T128_6" style:family="text">
      <style:text-properties style:font-name="Arial" fo:font-size="12pt" style:font-name-asian="Arial" style:font-size-asian="12pt" style:font-name-complex="Arial" style:font-size-complex="12pt"/>
    </style:style>
    <style:style style:name="T128_7" style:family="text" style:parent-style-name="List_20_Paragraph"/>
    <style:style style:name="P129" style:family="paragraph" style:parent-style-name="Annotation_20_text"/>
    <style:style style:name="T129_1" style:family="text"/>
    <style:style style:name="T129_2" style:family="text">
      <style:text-properties style:font-name="Arial" fo:font-size="12pt" style:font-name-asian="Arial" style:font-size-asian="12pt" style:font-name-complex="Arial" style:font-size-complex="12pt"/>
    </style:style>
    <style:style style:name="T129_3" style:family="text">
      <style:text-properties style:font-name="Arial" fo:font-size="12pt" style:font-name-asian="Arial" style:font-size-asian="12pt" style:font-name-complex="Arial" style:font-size-complex="12pt"/>
    </style:style>
    <style:style style:name="T129_4" style:family="text">
      <style:text-properties style:font-name="Arial" fo:font-size="12pt" style:font-name-asian="Arial" style:font-size-asian="12pt" style:font-name-complex="Arial" style:font-size-complex="12pt"/>
    </style:style>
    <style:style style:name="T129_5" style:family="text">
      <style:text-properties style:font-name="Arial" fo:font-size="12pt" style:font-name-asian="Arial" style:font-size-asian="12pt" style:font-name-complex="Arial" style:font-size-complex="12pt"/>
    </style:style>
    <style:style style:name="T129_6" style:family="text">
      <style:text-properties style:font-name="Arial" fo:font-size="12pt" style:font-name-asian="Arial" style:font-size-asian="12pt" style:font-name-complex="Arial" style:font-size-complex="12pt"/>
    </style:style>
    <style:style style:name="T129_7" style:family="text">
      <style:text-properties style:font-name="Arial" fo:font-size="12pt" style:font-name-asian="Arial" style:font-size-asian="12pt" style:font-name-complex="Arial" style:font-size-complex="12pt"/>
    </style:style>
    <style:style style:name="T129_8" style:family="text">
      <style:text-properties style:font-name="Arial" fo:font-size="12pt" style:font-name-asian="Arial" style:font-size-asian="12pt" style:font-name-complex="Arial" style:font-size-complex="12pt"/>
    </style:style>
    <style:style style:name="T129_9" style:family="text">
      <style:text-properties style:font-name="Arial" fo:font-size="12pt" style:font-name-asian="Arial" style:font-size-asian="12pt" style:font-name-complex="Arial" style:font-size-complex="12pt"/>
    </style:style>
    <style:style style:name="T129_10" style:family="text">
      <style:text-properties style:font-name="Arial" fo:font-size="12pt" style:font-name-asian="Arial" style:font-size-asian="12pt" style:font-name-complex="Arial" style:font-size-complex="12pt"/>
    </style:style>
    <style:style style:name="T129_11" style:family="text">
      <style:text-properties style:font-name="Arial" fo:font-size="12pt" style:font-name-asian="Arial" style:font-size-asian="12pt" style:font-name-complex="Arial" style:font-size-complex="12pt"/>
    </style:style>
    <style:style style:name="T129_12" style:family="text">
      <style:text-properties style:font-name="Arial" fo:font-size="12pt" style:font-name-asian="Arial" style:font-size-asian="12pt" style:font-name-complex="Arial" style:font-size-complex="12pt"/>
    </style:style>
    <style:style style:name="T129_13" style:family="text">
      <style:text-properties style:font-name="Arial" fo:font-size="12pt" style:font-name-asian="Arial" style:font-size-asian="12pt" style:font-name-complex="Arial" style:font-size-complex="12pt"/>
    </style:style>
    <style:style style:name="T129_14" style:family="text">
      <style:text-properties style:font-name="Arial" fo:font-size="12pt" style:font-name-asian="Arial" style:font-size-asian="12pt" style:font-name-complex="Arial" style:font-size-complex="12pt"/>
    </style:style>
    <style:style style:name="T129_15" style:family="text">
      <style:text-properties style:font-name="Arial" fo:font-size="12pt" style:font-name-asian="Arial" style:font-size-asian="12pt" style:font-name-complex="Arial" style:font-size-complex="12pt"/>
    </style:style>
    <style:style style:name="T129_16" style:family="text">
      <style:text-properties style:font-name="Arial" fo:font-size="12pt" style:font-name-asian="Arial" style:font-size-asian="12pt" style:font-name-complex="Arial" style:font-size-complex="12pt"/>
    </style:style>
    <style:style style:name="T129_17" style:family="text">
      <style:text-properties style:font-name="Arial" fo:font-size="12pt" style:font-name-asian="Arial" style:font-size-asian="12pt" style:font-name-complex="Arial" style:font-size-complex="12pt"/>
    </style:style>
    <style:style style:name="T129_18" style:family="text">
      <style:text-properties style:font-name="Arial" fo:font-size="12pt" style:font-name-asian="Arial" style:font-size-asian="12pt" style:font-name-complex="Arial" style:font-size-complex="12pt"/>
    </style:style>
    <style:style style:name="T129_19" style:family="text">
      <style:text-properties style:font-name="Arial" fo:font-size="12pt" style:font-name-asian="Arial" style:font-size-asian="12pt" style:font-name-complex="Arial" style:font-size-complex="12pt"/>
    </style:style>
    <style:style style:name="T129_20" style:family="text">
      <style:text-properties style:font-name="Arial" fo:font-size="12pt" style:font-name-asian="Arial" style:font-size-asian="12pt" style:font-name-complex="Arial" style:font-size-complex="12pt"/>
    </style:style>
    <style:style style:name="P130" style:family="paragraph" style:parent-style-name="Normal">
      <style:paragraph-properties fo:text-align="justify" fo:margin-left="0.31cm"/>
      <style:text-properties style:font-name="Arial" fo:font-size="12pt" style:font-name-asian="Arial" style:font-size-asian="12pt" style:font-name-complex="Arial" style:font-size-complex="12pt"/>
    </style:style>
    <style:style style:name="P131" style:family="paragraph" style:parent-style-name="Heading_20_2">
      <style:paragraph-properties fo:text-align="justify" fo:background-color="#d9e2f3" fo:margin-left="0.31cm" fo:margin-right="0.476cm"/>
    </style:style>
    <style:style style:name="T131_1" style:family="text">
      <style:text-properties fo:color="#000000" fo:font-size="14pt" style:font-size-asian="14pt" style:font-size-complex="14pt"/>
    </style:style>
    <style:style style:name="P132" style:family="paragraph" style:parent-style-name="List_20_Paragraph">
      <style:paragraph-properties fo:text-align="justify" fo:margin-left="4.762cm">
        <style:tab-stops>
          <style:tab-stop style:type="left" style:leader-style="none" style:position="-3.514cm"/>
        </style:tab-stops>
      </style:paragraph-properties>
      <style:text-properties style:font-name="Arial" style:font-name-complex="Arial"/>
    </style:style>
    <style:style style:name="P133" style:family="paragraph" style:parent-style-name="List_20_Paragraph">
      <style:paragraph-properties fo:text-align="justify" fo:text-indent="0.007cm" fo:margin-left="0.318cm" fo:margin-right="0.476cm">
        <style:tab-stops>
          <style:tab-stop style:type="left" style:leader-style="none" style:position="0.931cm"/>
        </style:tab-stops>
      </style:paragraph-properties>
    </style:style>
    <style:style style:name="T133_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133_2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133_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133_4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133_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133_6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133_7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133_8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133_9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133_10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133_1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133_12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133_1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P134" style:family="paragraph" style:parent-style-name="List_20_Paragraph">
      <style:paragraph-properties fo:text-align="justify" fo:margin-left="0.31cm">
        <style:tab-stops>
          <style:tab-stop style:type="left" style:leader-style="none" style:position="0.938cm"/>
        </style:tab-stops>
      </style:paragraph-properties>
      <style:text-properties style:font-name="Arial" fo:font-size="12pt" style:font-name-asian="Arial" style:font-size-asian="12pt" style:font-name-complex="Arial" style:font-size-complex="12pt"/>
    </style:style>
    <style:style style:name="P135" style:family="paragraph" style:parent-style-name="Normal">
      <style:paragraph-properties fo:text-align="justify"/>
    </style:style>
    <style:style style:name="T135_1" style:family="text">
      <style:text-properties style:font-name="Arial" fo:font-size="12pt" style:font-name-asian="Arial" style:font-size-asian="12pt" style:font-name-complex="Arial" style:font-size-complex="12pt"/>
    </style:style>
    <style:style style:name="T135_2" style:family="text">
      <style:text-properties style:font-name="Arial" fo:font-size="12pt" style:font-name-asian="Arial" style:font-size-asian="12pt" style:font-name-complex="Arial" style:font-size-complex="12pt"/>
    </style:style>
    <style:style style:name="T135_3" style:family="text">
      <style:text-properties style:font-name="Arial" fo:font-size="12pt" style:font-name-asian="Arial" style:font-size-asian="12pt" style:font-name-complex="Arial" style:font-size-complex="12pt"/>
    </style:style>
    <style:style style:name="T135_4" style:family="text" style:parent-style-name="Normal"/>
    <style:style style:name="P136" style:family="paragraph" style:parent-style-name="Normal"/>
    <style:style style:name="T136_1" style:family="text"/>
    <style:style style:name="P137" style:family="paragraph" style:parent-style-name="Normal">
      <style:text-properties style:font-name="Arial" fo:font-size="12pt" style:font-name-asian="Arial" style:font-size-asian="12pt" style:font-name-complex="Arial" style:font-size-complex="12pt"/>
    </style:style>
    <style:style style:name="P138" style:family="paragraph" style:parent-style-name="List_20_Paragraph"/>
    <style:style style:name="T138_1" style:family="text">
      <style:text-properties style:font-name="Arial" fo:font-size="12pt" style:font-name-asian="Arial" style:font-size-asian="12pt" style:font-name-complex="Arial" style:font-size-complex="12pt"/>
    </style:style>
    <style:style style:name="T138_2" style:family="text">
      <style:text-properties style:font-name="Arial" fo:font-size="12pt" style:font-name-asian="Arial" style:font-size-asian="12pt" style:font-name-complex="Arial" style:font-size-complex="12pt"/>
    </style:style>
    <style:style style:name="P139" style:family="paragraph" style:parent-style-name="List_20_Paragraph"/>
    <style:style style:name="T139_1" style:family="text">
      <style:text-properties style:font-name="Arial" fo:font-size="12pt" style:font-name-asian="Arial" style:font-size-asian="12pt" style:font-name-complex="Arial" style:font-size-complex="12pt"/>
    </style:style>
    <style:style style:name="T139_2" style:family="text">
      <style:text-properties style:font-name="Arial" fo:font-size="12pt" style:font-name-asian="Arial" style:font-size-asian="12pt" style:font-name-complex="Arial" style:font-size-complex="12pt"/>
    </style:style>
    <style:style style:name="T139_3" style:family="text">
      <style:text-properties style:font-name="Arial" fo:font-size="12pt" style:font-name-asian="Arial" style:font-size-asian="12pt" style:font-name-complex="Arial" style:font-size-complex="12pt"/>
    </style:style>
    <style:style style:name="T139_4" style:family="text">
      <style:text-properties style:font-name="Arial" fo:font-size="12pt" style:font-name-asian="Arial" style:font-size-asian="12pt" style:font-name-complex="Arial" style:font-size-complex="12pt"/>
    </style:style>
    <style:style style:name="T139_5" style:family="text">
      <style:text-properties style:font-name="Arial" fo:font-size="12pt" style:font-name-asian="Arial" style:font-size-asian="12pt" style:font-name-complex="Arial" style:font-size-complex="12pt"/>
    </style:style>
    <style:style style:name="T139_6" style:family="text">
      <style:text-properties style:font-name="Arial" fo:font-size="12pt" style:font-name-asian="Arial" style:font-size-asian="12pt" style:font-name-complex="Arial" style:font-size-complex="12pt"/>
    </style:style>
    <style:style style:name="P140" style:family="paragraph" style:parent-style-name="List_20_Paragraph">
      <style:paragraph-properties fo:text-indent="0cm" fo:margin-left="1.27cm"/>
      <style:text-properties style:font-name="Arial" fo:font-size="12pt" style:font-name-asian="Arial" style:font-size-asian="12pt" style:font-name-complex="Arial" style:font-size-complex="12pt"/>
    </style:style>
    <style:style style:name="P141" style:family="paragraph" style:parent-style-name="List_20_Paragraph">
      <style:paragraph-properties fo:text-align="justify" fo:text-indent="0cm" fo:margin-left="1.27cm"/>
      <style:text-properties style:font-name="Arial" fo:font-size="12pt" style:font-name-asian="Arial" style:font-size-asian="12pt" style:font-name-complex="Arial" style:font-size-complex="12pt"/>
    </style:style>
    <style:style style:name="FR2" style:family="graphic" style:parent-style-name="List_20_Paragraph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42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P143" style:family="paragraph" style:parent-style-name="Normal"/>
    <style:style style:name="T143_1" style:family="text">
      <style:text-properties style:font-name="Arial" style:font-name-asian="Arial" style:font-name-complex="Arial"/>
    </style:style>
    <style:style style:name="T143_2" style:family="text">
      <style:text-properties style:font-name="Arial" style:font-name-asian="Arial" style:font-name-complex="Arial"/>
    </style:style>
    <style:style style:name="T143_3" style:family="text">
      <style:text-properties style:font-name="Arial" style:font-name-asian="Arial" style:font-name-complex="Arial"/>
    </style:style>
    <style:style style:name="T143_4" style:family="text">
      <style:text-properties style:font-name="Arial" style:font-name-asian="Arial" style:font-name-complex="Arial"/>
    </style:style>
    <style:style style:name="T143_5" style:family="text">
      <style:text-properties style:font-name="Arial" style:font-name-asian="Arial" style:font-name-complex="Arial"/>
    </style:style>
    <style:style style:name="T143_6" style:family="text">
      <style:text-properties style:font-name="Arial" style:font-name-asian="Arial" style:font-name-complex="Arial"/>
    </style:style>
    <style:style style:name="T143_7" style:family="text">
      <style:text-properties style:font-name="Arial" style:font-name-asian="Arial" style:font-name-complex="Arial"/>
    </style:style>
    <style:style style:name="T143_8" style:family="text">
      <style:text-properties style:font-name="Arial" style:font-name-asian="Arial" style:font-name-complex="Arial"/>
    </style:style>
    <style:style style:name="T143_9" style:family="text">
      <style:text-properties style:font-name="Arial" style:font-name-asian="Arial" style:font-name-complex="Arial"/>
    </style:style>
    <style:style style:name="T143_10" style:family="text">
      <style:text-properties style:font-name="Arial" style:font-name-asian="Arial" style:font-name-complex="Arial"/>
    </style:style>
    <style:style style:name="P144" style:family="paragraph" style:parent-style-name="Normal">
      <style:text-properties style:font-name="Arial" style:font-name-asian="Arial" style:font-name-complex="Arial"/>
    </style:style>
    <style:style style:name="P145" style:family="paragraph" style:parent-style-name="Heading_20_2">
      <style:paragraph-properties fo:margin-left="0cm"/>
    </style:style>
    <style:style style:name="T145_1" style:family="text">
      <style:text-properties fo:language="en" fo:country="US" fo:font-weight="normal" style:font-weight-asian="normal" style:font-weight-complex="normal"/>
    </style:style>
    <style:style style:name="T145_2" style:family="text">
      <style:text-properties fo:language="en" fo:country="US" fo:font-weight="normal" style:font-weight-asian="normal" style:font-weight-complex="normal"/>
    </style:style>
    <style:style style:name="T145_3" style:family="text">
      <style:text-properties fo:language="en" fo:country="US" fo:font-weight="normal" style:font-weight-asian="normal" style:font-weight-complex="normal"/>
    </style:style>
    <style:style style:name="T145_4" style:family="text">
      <style:text-properties fo:language="en" fo:country="US" fo:font-weight="normal" style:font-weight-asian="normal" style:font-weight-complex="normal"/>
    </style:style>
    <style:style style:name="T145_5" style:family="text">
      <style:text-properties fo:language="en" fo:country="US" fo:font-weight="normal" style:font-weight-asian="normal" style:font-weight-complex="normal"/>
    </style:style>
    <style:style style:name="T145_6" style:family="text">
      <style:text-properties fo:language="en" fo:country="US" fo:font-weight="normal" style:font-weight-asian="normal" style:font-weight-complex="normal"/>
    </style:style>
    <style:style style:name="T145_7" style:family="text">
      <style:text-properties fo:language="en" fo:country="US" fo:font-weight="normal" style:font-weight-asian="normal" style:font-weight-complex="normal"/>
    </style:style>
    <style:style style:name="T145_8" style:family="text">
      <style:text-properties fo:language="en" fo:country="US" fo:font-weight="normal" style:font-weight-asian="normal" style:font-weight-complex="normal"/>
    </style:style>
    <style:style style:name="T145_9" style:family="text">
      <style:text-properties fo:language="en" fo:country="US" fo:font-weight="normal" style:font-weight-asian="normal" style:font-weight-complex="normal"/>
    </style:style>
    <style:style style:name="T145_10" style:family="text">
      <style:text-properties fo:language="en" fo:country="US" fo:font-weight="normal" style:font-weight-asian="normal" style:font-weight-complex="normal"/>
    </style:style>
    <style:style style:name="P146" style:family="paragraph" style:parent-style-name="Heading_20_2">
      <style:paragraph-properties fo:margin-left="0cm"/>
    </style:style>
    <style:style style:name="P147" style:family="paragraph" style:parent-style-name="Heading_20_3">
      <style:paragraph-properties fo:text-align="left" fo:margin-left="0cm"/>
    </style:style>
    <style:style style:name="T147_1" style:family="text">
      <style:text-properties fo:font-style="normal" style:font-style-asian="normal" style:font-style-complex="normal" style:font-name="Arial" style:font-name-asian="Arial" style:font-name-complex="Arial" fo:language="en" fo:country="US"/>
    </style:style>
    <style:style style:name="T147_2" style:family="text">
      <style:text-properties fo:font-style="normal" style:font-style-asian="normal" style:font-style-complex="normal" style:font-name="Arial" style:font-name-asian="Arial" style:font-name-complex="Arial" fo:language="en" fo:country="US"/>
    </style:style>
    <style:style style:name="T147_3" style:family="text">
      <style:text-properties fo:font-style="normal" style:font-style-asian="normal" style:font-style-complex="normal" style:font-name="Arial" style:font-name-asian="Arial" style:font-name-complex="Arial" fo:language="en" fo:country="US" fo:font-weight="normal" style:font-weight-asian="normal" style:font-weight-complex="normal"/>
    </style:style>
    <style:style style:name="T147_4" style:family="text">
      <style:text-properties fo:font-style="normal" style:font-style-asian="normal" style:font-style-complex="normal" style:font-name="Arial" style:font-name-asian="Arial" style:font-name-complex="Arial" fo:language="en" fo:country="US" fo:font-weight="normal" style:font-weight-asian="normal" style:font-weight-complex="normal"/>
    </style:style>
    <style:style style:name="P148" style:family="paragraph" style:parent-style-name="Heading_20_3">
      <style:paragraph-properties fo:text-align="left" fo:margin-left="0cm"/>
      <style:text-properties style:font-name="Arial" style:font-name-asian="Arial" style:font-name-complex="Arial"/>
    </style:style>
    <style:style style:name="P149" style:family="paragraph" style:parent-style-name="Normal"/>
    <style:style style:name="T149_1" style:family="text">
      <style:text-properties style:font-name="Arial" style:font-name-asian="Arial" style:font-name-complex="Arial"/>
    </style:style>
    <style:style style:name="T149_2" style:family="text">
      <style:text-properties style:font-name="Arial" style:font-name-asian="Arial" style:font-name-complex="Arial"/>
    </style:style>
    <style:style style:name="T149_3" style:family="text">
      <style:text-properties style:font-name="Arial" style:font-name-asian="Arial" style:font-name-complex="Arial"/>
    </style:style>
    <style:style style:name="T149_4" style:family="text">
      <style:text-properties style:font-name="Arial" style:font-name-asian="Arial" style:font-name-complex="Arial"/>
    </style:style>
    <style:style style:name="T149_5" style:family="text">
      <style:text-properties style:font-name="Arial" style:font-name-asian="Arial" style:font-name-complex="Arial"/>
    </style:style>
    <style:style style:name="T149_6" style:family="text">
      <style:text-properties style:font-name="Arial" style:font-name-asian="Arial" style:font-name-complex="Arial"/>
    </style:style>
    <style:style style:name="T149_7" style:family="text">
      <style:text-properties style:font-name="Arial" style:font-name-asian="Arial" style:font-name-complex="Arial"/>
    </style:style>
    <style:style style:name="T149_8" style:family="text">
      <style:text-properties style:font-name="Arial" style:font-name-asian="Arial" style:font-name-complex="Arial"/>
    </style:style>
    <style:style style:name="T149_9" style:family="text">
      <style:text-properties style:font-name="Arial" style:font-name-asian="Arial" style:font-name-complex="Arial"/>
    </style:style>
    <style:style style:name="T149_10" style:family="text" style:parent-style-name="Normal"/>
    <style:style style:name="P150" style:family="paragraph" style:parent-style-name="Annotation_20_text"/>
    <style:style style:name="T150_1" style:family="text"/>
    <style:style style:name="T150_2" style:family="text" style:parent-style-name="Normal"/>
    <style:style style:name="P151" style:family="paragraph" style:parent-style-name="Annotation_20_text"/>
    <style:style style:name="T151_1" style:family="text"/>
    <style:style style:name="T151_2" style:family="text">
      <style:text-properties style:font-name="Arial" style:font-name-asian="Arial" style:font-name-complex="Arial"/>
    </style:style>
    <style:style style:name="T151_3" style:family="text">
      <style:text-properties style:font-name="Arial" style:font-name-asian="Arial" style:font-name-complex="Arial"/>
    </style:style>
    <style:style style:name="T151_4" style:family="text">
      <style:text-properties style:font-name="Arial" style:font-name-asian="Arial" style:font-name-complex="Arial"/>
    </style:style>
    <style:style style:name="T151_5" style:family="text">
      <style:text-properties style:font-name="Arial" style:font-name-asian="Arial" style:font-name-complex="Arial"/>
    </style:style>
    <style:style style:name="T151_6" style:family="text">
      <style:text-properties style:font-name="Arial" style:font-name-asian="Arial" style:font-name-complex="Arial"/>
    </style:style>
    <style:style style:name="T151_7" style:family="text">
      <style:text-properties style:font-name="Arial" style:font-name-asian="Arial" style:font-name-complex="Arial"/>
    </style:style>
    <style:style style:name="T151_8" style:family="text">
      <style:text-properties style:font-name="Arial" style:font-name-asian="Arial" style:font-name-complex="Arial"/>
    </style:style>
    <style:style style:name="T151_9" style:family="text">
      <style:text-properties style:font-name="Arial" style:font-name-asian="Arial" style:font-name-complex="Arial"/>
    </style:style>
    <style:style style:name="T151_10" style:family="text">
      <style:text-properties style:font-name="Arial" style:font-name-asian="Arial" style:font-name-complex="Arial"/>
    </style:style>
    <style:style style:name="T151_11" style:family="text">
      <style:text-properties style:font-name="Arial" style:font-name-asian="Arial" style:font-name-complex="Arial"/>
    </style:style>
    <style:style style:name="T151_12" style:family="text">
      <style:text-properties style:font-name="Arial" style:font-name-asian="Arial" style:font-name-complex="Arial"/>
    </style:style>
    <style:style style:name="T151_13" style:family="text">
      <style:text-properties style:font-name="Arial" style:font-name-asian="Arial" style:font-name-complex="Arial"/>
    </style:style>
    <style:style style:name="T151_14" style:family="text">
      <style:text-properties style:font-name="Arial" style:font-name-asian="Arial" style:font-name-complex="Arial"/>
    </style:style>
    <style:style style:name="T151_15" style:family="text">
      <style:text-properties style:font-name="Arial" style:font-name-asian="Arial" style:font-name-complex="Arial"/>
    </style:style>
    <style:style style:name="T151_16" style:family="text">
      <style:text-properties style:font-name="Arial" style:font-name-asian="Arial" style:font-name-complex="Arial"/>
    </style:style>
    <style:style style:name="T151_17" style:family="text">
      <style:text-properties style:font-name="Arial" style:font-name-asian="Arial" style:font-name-complex="Arial"/>
    </style:style>
    <style:style style:name="P152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P153" style:family="paragraph" style:parent-style-name="Heading_20_1">
      <style:paragraph-properties fo:text-align="justify" fo:margin-top="0cm" fo:margin-left="0cm"/>
    </style:style>
    <style:style style:name="T153_1" style:family="text">
      <style:text-properties fo:font-size="12pt" style:font-size-asian="12pt" style:font-size-complex="12pt"/>
    </style:style>
    <style:style style:name="P154" style:family="paragraph" style:parent-style-name="Heading_20_1">
      <style:paragraph-properties fo:text-align="justify" fo:margin-top="0cm" fo:margin-left="0cm"/>
      <style:text-properties fo:font-size="12pt" style:font-size-asian="12pt" style:font-size-complex="12pt"/>
    </style:style>
    <style:style style:name="P155" style:family="paragraph" style:parent-style-name="Heading_20_1">
      <style:paragraph-properties fo:margin-top="0cm" fo:margin-left="0cm"/>
    </style:style>
    <style:style style:name="T155_1" style:family="text">
      <style:text-properties fo:font-size="12pt" style:font-size-asian="12pt" style:font-size-complex="12pt" fo:font-weight="normal" style:font-weight-asian="normal" style:font-weight-complex="normal"/>
    </style:style>
    <style:style style:name="T155_2" style:family="text">
      <style:text-properties fo:font-size="12pt" style:font-size-asian="12pt" style:font-size-complex="12pt" fo:font-weight="normal" style:font-weight-asian="normal" style:font-weight-complex="normal"/>
    </style:style>
    <style:style style:name="T155_3" style:family="text">
      <style:text-properties fo:font-size="12pt" style:font-size-asian="12pt" style:font-size-complex="12pt" fo:font-weight="normal" style:font-weight-asian="normal" style:font-weight-complex="normal"/>
    </style:style>
    <style:style style:name="T155_4" style:family="text">
      <style:text-properties fo:font-size="12pt" style:font-size-asian="12pt" style:font-size-complex="12pt" fo:font-weight="normal" style:font-weight-asian="normal" style:font-weight-complex="normal"/>
    </style:style>
    <style:style style:name="T155_5" style:family="text">
      <style:text-properties fo:font-size="12pt" style:font-size-asian="12pt" style:font-size-complex="12pt" fo:font-weight="normal" style:font-weight-asian="normal" style:font-weight-complex="normal"/>
    </style:style>
    <style:style style:name="T155_6" style:family="text">
      <style:text-properties fo:font-size="12pt" style:font-size-asian="12pt" style:font-size-complex="12pt" fo:font-weight="normal" style:font-weight-asian="normal" style:font-weight-complex="normal"/>
    </style:style>
    <style:style style:name="T155_7" style:family="text">
      <style:text-properties fo:font-size="12pt" style:font-size-asian="12pt" style:font-size-complex="12pt" fo:font-weight="normal" style:font-weight-asian="normal" style:font-weight-complex="normal"/>
    </style:style>
    <style:style style:name="T155_8" style:family="text">
      <style:text-properties fo:font-size="12pt" style:font-size-asian="12pt" style:font-size-complex="12pt" fo:font-weight="normal" style:font-weight-asian="normal" style:font-weight-complex="normal"/>
    </style:style>
    <style:style style:name="T155_9" style:family="text">
      <style:text-properties fo:font-size="12pt" style:font-size-asian="12pt" style:font-size-complex="12pt" fo:font-weight="normal" style:font-weight-asian="normal" style:font-weight-complex="normal"/>
    </style:style>
    <style:style style:name="T155_10" style:family="text">
      <style:text-properties fo:font-size="12pt" style:font-size-asian="12pt" style:font-size-complex="12pt" fo:font-weight="normal" style:font-weight-asian="normal" style:font-weight-complex="normal"/>
    </style:style>
    <style:style style:name="T155_11" style:family="text">
      <style:text-properties fo:font-size="12pt" style:font-size-asian="12pt" style:font-size-complex="12pt" fo:font-weight="normal" style:font-weight-asian="normal" style:font-weight-complex="normal"/>
    </style:style>
    <style:style style:name="T155_12" style:family="text">
      <style:text-properties fo:font-size="12pt" style:font-size-asian="12pt" style:font-size-complex="12pt" fo:font-weight="normal" style:font-weight-asian="normal" style:font-weight-complex="normal"/>
    </style:style>
    <style:style style:name="T155_13" style:family="text">
      <style:text-properties fo:font-size="12pt" style:font-size-asian="12pt" style:font-size-complex="12pt" fo:font-weight="normal" style:font-weight-asian="normal" style:font-weight-complex="normal"/>
    </style:style>
    <style:style style:name="P156" style:family="paragraph" style:parent-style-name="Normal">
      <style:paragraph-properties fo:margin-left="0.249cm"/>
      <style:text-properties style:font-name="Arial" fo:font-size="12pt" style:font-name-asian="Arial" style:font-size-asian="12pt" style:font-name-complex="Arial" style:font-size-complex="12pt"/>
    </style:style>
    <style:style style:name="P157" style:family="paragraph" style:parent-style-name="Normal"/>
    <style:style style:name="T157_1" style:family="text">
      <style:text-properties style:font-name="Arial" fo:font-size="12pt" style:font-name-asian="Arial" style:font-size-asian="12pt" style:font-name-complex="Arial" style:font-size-complex="12pt"/>
    </style:style>
    <style:style style:name="T157_2" style:family="text">
      <style:text-properties style:font-name="Arial" fo:font-size="12pt" style:font-name-asian="Arial" style:font-size-asian="12pt" style:font-name-complex="Arial" style:font-size-complex="12pt"/>
    </style:style>
    <style:style style:name="T157_3" style:family="text">
      <style:text-properties style:font-name="Arial" fo:font-size="12pt" style:font-name-asian="Arial" style:font-size-asian="12pt" style:font-name-complex="Arial" style:font-size-complex="12pt"/>
    </style:style>
    <style:style style:name="T157_4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157_5" style:family="text">
      <style:text-properties style:font-name="Arial" fo:font-size="12pt" style:font-name-asian="Arial" style:font-size-asian="12pt" style:font-name-complex="Arial" style:font-size-complex="12pt"/>
    </style:style>
    <style:style style:name="P158" style:family="paragraph" style:parent-style-name="Normal">
      <style:text-properties style:font-name="Arial" fo:font-size="12pt" style:font-name-asian="Arial" style:font-size-asian="12pt" style:font-name-complex="Arial" style:font-size-complex="12pt"/>
    </style:style>
    <style:style style:name="P159" style:family="paragraph" style:parent-style-name="Normal"/>
    <style:style style:name="T159_1" style:family="text">
      <style:text-properties style:font-name="Arial" fo:font-size="12pt" style:font-name-asian="Arial" style:font-size-asian="12pt" style:font-name-complex="Arial" style:font-size-complex="12pt"/>
    </style:style>
    <style:style style:name="T159_2" style:family="text">
      <style:text-properties style:font-name="Arial" fo:font-size="12pt" style:font-name-asian="Arial" style:font-size-asian="12pt" style:font-name-complex="Arial" style:font-size-complex="12pt"/>
    </style:style>
    <style:style style:name="T159_3" style:family="text">
      <style:text-properties style:font-name="Arial" fo:font-size="12pt" style:font-name-asian="Arial" style:font-size-asian="12pt" style:font-name-complex="Arial" style:font-size-complex="12pt"/>
    </style:style>
    <style:style style:name="T159_4" style:family="text">
      <style:text-properties style:font-name="Arial" fo:font-size="12pt" style:font-name-asian="Arial" style:font-size-asian="12pt" style:font-name-complex="Arial" style:font-size-complex="12pt"/>
    </style:style>
    <style:style style:name="T159_5" style:family="text">
      <style:text-properties style:font-name="Arial" fo:font-size="12pt" style:font-name-asian="Arial" style:font-size-asian="12pt" style:font-name-complex="Arial" style:font-size-complex="12pt"/>
    </style:style>
    <style:style style:name="T159_6" style:family="text" style:parent-style-name="Normal"/>
    <style:style style:name="P160" style:family="paragraph" style:parent-style-name="Normal"/>
    <style:style style:name="T160_1" style:family="text"/>
    <style:style style:name="S2" style:family="section" style:master-page-name="MasterPage1">
      <style:section-properties text:dont-balance-text-columns="false">
        <style:columns fo:column-count="0" fo:column-gap="1.27cm"/>
      </style:section-properties>
    </style:style>
    <style:style style:name="Table4" style:family="table" style:master-page-name="MasterPage1">
      <style:table-properties table:align="left" style:width="27.496cm" fo:margin-left="0cm"/>
    </style:style>
    <style:style style:name="Column12" style:family="table-column">
      <style:table-column-properties style:column-width="6.814cm"/>
    </style:style>
    <style:style style:name="Column13" style:family="table-column">
      <style:table-column-properties style:column-width="8.982cm"/>
    </style:style>
    <style:style style:name="Column14" style:family="table-column">
      <style:table-column-properties style:column-width="4.147cm"/>
    </style:style>
    <style:style style:name="Column15" style:family="table-column">
      <style:table-column-properties style:column-width="7.553cm"/>
    </style:style>
    <style:style style:name="Row9" style:family="table-row">
      <style:table-row-properties style:min-row-height="0.649cm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Table_20_Paragraph">
      <style:paragraph-properties fo:text-align="justify" fo:margin-left="0.19cm"/>
    </style:style>
    <style:style style:name="T16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Table_20_Paragraph">
      <style:paragraph-properties fo:text-align="justify" fo:margin-left="0.19cm"/>
    </style:style>
    <style:style style:name="T16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Table_20_Paragraph">
      <style:paragraph-properties fo:text-align="justify" fo:margin-left="0.19cm"/>
    </style:style>
    <style:style style:name="T16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Table_20_Paragraph">
      <style:paragraph-properties fo:text-align="justify" fo:margin-left="0.19cm"/>
    </style:style>
    <style:style style:name="T16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0" style:family="table-row">
      <style:table-row-properties style:min-row-height="2.983cm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Table_20_Paragraph">
      <style:paragraph-properties fo:text-align="justify" fo:margin-left="0.19cm"/>
    </style:style>
    <style:style style:name="T16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Table_20_Paragraph">
      <style:paragraph-properties fo:text-align="justify" fo:margin-left="0.014cm" fo:margin-right="0.199cm"/>
    </style:style>
    <style:style style:name="T16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6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66_3" style:family="text" style:parent-style-name="Table_20_Paragraph"/>
    <style:style style:name="P167" style:family="paragraph" style:parent-style-name="Annotation_20_text"/>
    <style:style style:name="T167_1" style:family="text"/>
    <style:style style:name="T167_2" style:family="text" style:parent-style-name="Table_20_Paragraph"/>
    <style:style style:name="P168" style:family="paragraph" style:parent-style-name="Annotation_20_text"/>
    <style:style style:name="T168_1" style:family="text"/>
    <style:style style:name="T16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69" style:family="paragraph" style:parent-style-name="Table_20_Paragraph">
      <style:paragraph-properties fo:text-align="justify" fo:margin-left="0.19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Table_20_Paragraph">
      <style:paragraph-properties fo:text-align="justify" fo:margin-left="0cm" fo:margin-right="0.102cm"/>
    </style:style>
    <style:style style:name="T17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7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70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70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70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71" style:family="paragraph" style:parent-style-name="Table_20_Paragraph">
      <style:paragraph-properties fo:text-align="justify" fo:margin-left="0.19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Table_20_Paragraph">
      <style:paragraph-properties fo:text-align="justify" fo:margin-left="0cm"/>
    </style:style>
    <style:style style:name="T17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7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72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72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72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72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72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72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72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72_1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72_1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72_12" style:family="text" style:parent-style-name="Table_20_Paragraph"/>
    <style:style style:name="P173" style:family="paragraph" style:parent-style-name="Annotation_20_text"/>
    <style:style style:name="T173_1" style:family="text"/>
    <style:style style:name="T173_2" style:family="text" style:parent-style-name="Table_20_Paragraph"/>
    <style:style style:name="P174" style:family="paragraph" style:parent-style-name="Annotation_20_text"/>
    <style:style style:name="T174_1" style:family="text"/>
    <style:style style:name="T17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74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1" style:family="table-row">
      <style:table-row-properties style:min-row-height="2.983cm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Table_20_Paragraph">
      <style:paragraph-properties fo:text-align="justify" fo:margin-left="0.19cm"/>
    </style:style>
    <style:style style:name="T17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7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76" style:family="paragraph" style:parent-style-name="Table_20_Paragraph">
      <style:paragraph-properties fo:text-align="justify" fo:margin-left="0.19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77" style:family="paragraph" style:parent-style-name="Table_20_Paragraph">
      <style:paragraph-properties fo:text-align="justify" fo:margin-left="0.19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78" style:family="paragraph" style:parent-style-name="Table_20_Paragraph">
      <style:paragraph-properties fo:text-align="justify" fo:margin-left="0.19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Table_20_Paragraph">
      <style:paragraph-properties fo:text-align="justify" fo:margin-left="0.014cm" fo:margin-right="0.199cm"/>
    </style:style>
    <style:style style:name="T17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7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79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79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80" style:family="paragraph" style:parent-style-name="Table_20_Paragraph">
      <style:paragraph-properties fo:text-align="justify" fo:margin-left="0.014cm" fo:margin-right="0.199cm"/>
    </style:style>
    <style:style style:name="T18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81" style:family="paragraph" style:parent-style-name="Table_20_Paragraph">
      <style:paragraph-properties fo:text-align="justify" fo:margin-left="0.014cm" fo:margin-right="0.199cm"/>
    </style:style>
    <style:style style:name="T18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82" style:family="paragraph" style:parent-style-name="Table_20_Paragraph">
      <style:paragraph-properties fo:text-align="justify" fo:margin-left="0.014cm" fo:margin-right="0.199cm"/>
    </style:style>
    <style:style style:name="T18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83" style:family="paragraph" style:parent-style-name="Table_20_Paragraph">
      <style:paragraph-properties fo:text-align="justify" fo:margin-left="0.014cm" fo:margin-right="0.199cm"/>
    </style:style>
    <style:style style:name="T18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84" style:family="paragraph" style:parent-style-name="Table_20_Paragraph">
      <style:paragraph-properties fo:text-align="justify" fo:margin-left="0.014cm" fo:margin-right="0.199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85" style:family="paragraph" style:parent-style-name="Table_20_Paragraph">
      <style:paragraph-properties fo:text-align="justify" fo:margin-left="0.014cm" fo:margin-right="0.199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86" style:family="paragraph" style:parent-style-name="Table_20_Paragraph">
      <style:paragraph-properties fo:text-align="justify" fo:margin-left="0.014cm" fo:margin-right="0.199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87" style:family="paragraph" style:parent-style-name="Table_20_Paragraph">
      <style:paragraph-properties fo:text-align="justify" fo:margin-left="0.014cm" fo:margin-right="0.199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88" style:family="paragraph" style:parent-style-name="Table_20_Paragraph">
      <style:paragraph-properties fo:text-align="justify" fo:margin-left="0.014cm" fo:margin-right="0.199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89" style:family="paragraph" style:parent-style-name="Table_20_Paragraph">
      <style:paragraph-properties fo:text-align="justify" fo:margin-left="0.014cm" fo:margin-right="0.199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90" style:family="paragraph" style:parent-style-name="Table_20_Paragraph">
      <style:paragraph-properties fo:text-align="justify" fo:margin-left="0.014cm" fo:margin-right="0.199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91" style:family="paragraph" style:parent-style-name="Table_20_Paragraph">
      <style:paragraph-properties fo:text-align="justify" fo:margin-left="0cm" fo:margin-right="0.353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92" style:family="paragraph" style:parent-style-name="Table_20_Paragraph">
      <style:paragraph-properties fo:text-align="justify" fo:margin-left="0cm" fo:margin-right="0.353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93" style:family="paragraph" style:parent-style-name="Table_20_Paragraph">
      <style:paragraph-properties fo:text-align="justify" fo:margin-left="0cm" fo:margin-right="0.353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94" style:family="paragraph" style:parent-style-name="Table_20_Paragraph">
      <style:paragraph-properties fo:text-align="justify" fo:margin-left="0cm" fo:margin-right="0.353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95" style:family="paragraph" style:parent-style-name="Table_20_Paragraph">
      <style:paragraph-properties fo:text-align="justify" fo:margin-left="0cm" fo:margin-right="0.353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96" style:family="paragraph" style:parent-style-name="Table_20_Paragraph">
      <style:paragraph-properties fo:text-align="justify" fo:margin-left="0cm" fo:margin-right="0.353cm"/>
    </style:style>
    <style:style style:name="T19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9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97" style:family="paragraph" style:parent-style-name="Table_20_Paragraph">
      <style:paragraph-properties fo:text-align="justify" fo:margin-left="0cm" fo:margin-right="0.353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98" style:family="paragraph" style:parent-style-name="Table_20_Paragraph">
      <style:paragraph-properties fo:text-align="justify" fo:margin-left="0.014cm" fo:margin-right="0.353cm"/>
    </style:style>
    <style:style style:name="T19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99" style:family="paragraph" style:parent-style-name="Table_20_Paragraph">
      <style:paragraph-properties fo:text-align="justify" fo:margin-left="0.014cm" fo:margin-right="0.353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00" style:family="paragraph" style:parent-style-name="Table_20_Paragraph">
      <style:paragraph-properties fo:text-align="justify" fo:margin-left="0.014cm" fo:margin-right="0.353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01" style:family="paragraph" style:parent-style-name="Table_20_Paragraph">
      <style:paragraph-properties fo:text-align="justify" fo:margin-left="0.014cm" fo:margin-right="0.353cm"/>
    </style:style>
    <style:style style:name="T20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02" style:family="paragraph" style:parent-style-name="Table_20_Paragraph">
      <style:paragraph-properties fo:text-align="justify" fo:margin-left="0.014cm" fo:margin-right="0.353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03" style:family="paragraph" style:parent-style-name="Table_20_Paragraph">
      <style:paragraph-properties fo:text-align="justify" fo:margin-left="0.014cm" fo:margin-right="0.353cm"/>
    </style:style>
    <style:style style:name="T20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04" style:family="paragraph" style:parent-style-name="Table_20_Paragraph">
      <style:paragraph-properties fo:text-align="justify" fo:margin-left="0.014cm" fo:margin-right="0.353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05" style:family="paragraph" style:parent-style-name="Table_20_Paragraph">
      <style:paragraph-properties fo:text-align="justify" fo:margin-left="0.014cm" fo:margin-right="0.353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06" style:family="paragraph" style:parent-style-name="Table_20_Paragraph">
      <style:paragraph-properties fo:text-align="justify" fo:margin-left="0.014cm" fo:margin-right="0.353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07" style:family="paragraph" style:parent-style-name="Table_20_Paragraph">
      <style:paragraph-properties fo:text-align="justify" fo:margin-left="0.014cm" fo:margin-right="0.353cm"/>
    </style:style>
    <style:style style:name="T20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0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07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07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07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08" style:family="paragraph" style:parent-style-name="Table_20_Paragraph">
      <style:paragraph-properties fo:text-align="justify" fo:margin-left="0.014cm" fo:margin-right="0.199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Table_20_Paragraph">
      <style:paragraph-properties fo:text-align="justify" fo:margin-left="0cm" fo:margin-right="0.102cm"/>
    </style:style>
    <style:style style:name="T20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0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10" style:family="paragraph" style:parent-style-name="Table_20_Paragraph">
      <style:paragraph-properties fo:text-align="justify" fo:margin-left="0.011cm" fo:margin-right="0.102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211" style:family="paragraph" style:parent-style-name="Table_20_Paragraph">
      <style:paragraph-properties fo:text-align="justify" fo:margin-left="0.011cm" fo:margin-right="0.102cm"/>
    </style:style>
    <style:style style:name="T21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12" style:family="paragraph" style:parent-style-name="Table_20_Paragraph">
      <style:paragraph-properties fo:text-align="justify" fo:margin-left="0.011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13" style:family="paragraph" style:parent-style-name="Table_20_Paragraph">
      <style:paragraph-properties fo:text-align="justify" fo:margin-left="0.011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14" style:family="paragraph" style:parent-style-name="Table_20_Paragraph">
      <style:paragraph-properties fo:text-align="justify" fo:margin-left="0.011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15" style:family="paragraph" style:parent-style-name="Table_20_Paragraph">
      <style:paragraph-properties fo:text-align="justify" fo:margin-left="0.011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16" style:family="paragraph" style:parent-style-name="Table_20_Paragraph">
      <style:paragraph-properties fo:text-align="justify" fo:margin-left="0.011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17" style:family="paragraph" style:parent-style-name="Table_20_Paragraph">
      <style:paragraph-properties fo:text-align="justify" fo:margin-left="0.011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18" style:family="paragraph" style:parent-style-name="Table_20_Paragraph">
      <style:paragraph-properties fo:text-align="justify" fo:margin-left="0.011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19" style:family="paragraph" style:parent-style-name="Table_20_Paragraph">
      <style:paragraph-properties fo:text-align="justify" fo:margin-left="0.011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20" style:family="paragraph" style:parent-style-name="Table_20_Paragraph">
      <style:paragraph-properties fo:text-align="justify" fo:margin-left="0.011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21" style:family="paragraph" style:parent-style-name="Table_20_Paragraph">
      <style:paragraph-properties fo:text-align="justify" fo:margin-left="0.011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22" style:family="paragraph" style:parent-style-name="Table_20_Paragraph">
      <style:paragraph-properties fo:text-align="justify" fo:margin-left="0.011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23" style:family="paragraph" style:parent-style-name="Table_20_Paragraph">
      <style:paragraph-properties fo:text-align="justify" fo:margin-left="0.011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24" style:family="paragraph" style:parent-style-name="Table_20_Paragraph">
      <style:paragraph-properties fo:text-align="justify" fo:margin-left="0.011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25" style:family="paragraph" style:parent-style-name="Table_20_Paragraph">
      <style:paragraph-properties fo:text-align="justify" fo:margin-left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26" style:family="paragraph" style:parent-style-name="Table_20_Paragraph">
      <style:paragraph-properties fo:text-align="justify" fo:margin-left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27" style:family="paragraph" style:parent-style-name="Table_20_Paragraph">
      <style:paragraph-properties fo:text-align="justify" fo:margin-left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28" style:family="paragraph" style:parent-style-name="Table_20_Paragraph">
      <style:paragraph-properties fo:text-align="justify" fo:margin-left="0cm"/>
    </style:style>
    <style:style style:name="T22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29" style:family="paragraph" style:parent-style-name="Table_20_Paragraph">
      <style:paragraph-properties fo:text-align="justify" fo:margin-left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30" style:family="paragraph" style:parent-style-name="Table_20_Paragraph">
      <style:paragraph-properties fo:text-align="justify" fo:margin-left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31" style:family="paragraph" style:parent-style-name="Table_20_Paragraph">
      <style:paragraph-properties fo:text-align="justify" fo:margin-left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32" style:family="paragraph" style:parent-style-name="Table_20_Paragraph">
      <style:paragraph-properties fo:text-align="justify" fo:margin-left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33" style:family="paragraph" style:parent-style-name="Table_20_Paragraph">
      <style:paragraph-properties fo:text-align="justify" fo:margin-left="0cm"/>
    </style:style>
    <style:style style:name="T23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34" style:family="paragraph" style:parent-style-name="Table_20_Paragraph">
      <style:paragraph-properties fo:text-align="justify" fo:margin-left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35" style:family="paragraph" style:parent-style-name="Table_20_Paragraph">
      <style:paragraph-properties fo:text-align="justify" fo:margin-left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36" style:family="paragraph" style:parent-style-name="Table_20_Paragraph">
      <style:paragraph-properties fo:text-align="justify" fo:margin-left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37" style:family="paragraph" style:parent-style-name="Table_20_Paragraph">
      <style:paragraph-properties fo:text-align="justify" fo:margin-left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38" style:family="paragraph" style:parent-style-name="Table_20_Paragraph">
      <style:paragraph-properties fo:text-align="justify" fo:margin-left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39" style:family="paragraph" style:parent-style-name="Table_20_Paragraph">
      <style:paragraph-properties fo:text-align="justify" fo:margin-left="0cm"/>
    </style:style>
    <style:style style:name="T23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40" style:family="paragraph" style:parent-style-name="Table_20_Paragraph">
      <style:paragraph-properties fo:text-align="justify" fo:margin-left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41" style:family="paragraph" style:parent-style-name="Table_20_Paragraph">
      <style:paragraph-properties fo:text-align="justify" fo:margin-left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42" style:family="paragraph" style:parent-style-name="Table_20_Paragraph">
      <style:paragraph-properties fo:text-align="justify" fo:margin-left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43" style:family="paragraph" style:parent-style-name="Table_20_Paragraph">
      <style:paragraph-properties fo:text-align="justify" fo:margin-left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44" style:family="paragraph" style:parent-style-name="Table_20_Paragraph">
      <style:paragraph-properties fo:text-align="justify" fo:margin-left="0cm"/>
    </style:style>
    <style:style style:name="T24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4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45" style:family="paragraph" style:parent-style-name="Table_20_Paragraph">
      <style:paragraph-properties fo:text-align="justify" fo:margin-left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46" style:family="paragraph" style:parent-style-name="Table_20_Paragraph">
      <style:paragraph-properties fo:text-align="justify" fo:margin-left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47" style:family="paragraph" style:parent-style-name="Table_20_Paragraph">
      <style:paragraph-properties fo:text-align="justify" fo:margin-left="0cm"/>
    </style:style>
    <style:style style:name="T24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Table_20_Paragraph">
      <style:paragraph-properties fo:text-align="justify" fo:margin-left="0cm"/>
    </style:style>
    <style:style style:name="T24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4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48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48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49" style:family="paragraph" style:parent-style-name="Table_20_Paragraph">
      <style:paragraph-properties fo:text-align="justify" fo:margin-left="0.011cm"/>
    </style:style>
    <style:style style:name="T24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4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50" style:family="paragraph" style:parent-style-name="Table_20_Paragraph">
      <style:paragraph-properties fo:text-align="justify" fo:margin-left="0.011cm" fo:margin-right="0.102cm"/>
    </style:style>
    <style:style style:name="T25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51" style:family="paragraph" style:parent-style-name="Table_20_Paragraph">
      <style:paragraph-properties fo:text-align="justify" fo:margin-left="0.011cm" fo:margin-right="0.005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252" style:family="paragraph" style:parent-style-name="Table_20_Paragraph">
      <style:paragraph-properties fo:text-align="justify" fo:margin-left="0.011cm" fo:margin-right="0.102cm"/>
    </style:style>
    <style:style style:name="T25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5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53" style:family="paragraph" style:parent-style-name="Table_20_Paragraph">
      <style:paragraph-properties fo:text-align="justify" fo:margin-left="0.011cm" fo:margin-right="0.102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54" style:family="paragraph" style:parent-style-name="Table_20_Paragraph">
      <style:paragraph-properties fo:text-align="justify" fo:margin-left="0cm"/>
    </style:style>
    <style:style style:name="T25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5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54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54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55" style:family="paragraph" style:parent-style-name="Table_20_Paragraph">
      <style:paragraph-properties fo:text-align="justify" fo:margin-left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56" style:family="paragraph" style:parent-style-name="Table_20_Paragraph">
      <style:paragraph-properties fo:text-align="justify" fo:margin-left="0.011cm"/>
    </style:style>
    <style:style style:name="T25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5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56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56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57" style:family="paragraph" style:parent-style-name="Table_20_Paragraph">
      <style:paragraph-properties fo:text-align="justify" fo:margin-left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58" style:family="paragraph" style:parent-style-name="Table_20_Paragraph">
      <style:paragraph-properties fo:text-align="justify" fo:margin-left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259" style:family="paragraph" style:parent-style-name="Table_20_Paragraph">
      <style:paragraph-properties fo:text-align="justify" fo:margin-left="0cm"/>
    </style:style>
    <style:style style:name="T25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5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59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59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59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59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60" style:family="paragraph" style:parent-style-name="Table_20_Paragraph">
      <style:paragraph-properties fo:text-align="justify" fo:margin-left="0.011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61" style:family="paragraph" style:parent-style-name="Table_20_Paragraph">
      <style:paragraph-properties fo:text-align="justify" fo:margin-left="0.011cm"/>
    </style:style>
    <style:style style:name="T26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6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61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61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61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62" style:family="paragraph" style:parent-style-name="Table_20_Paragraph">
      <style:paragraph-properties fo:text-align="justify" fo:margin-left="0.011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263" style:family="paragraph" style:parent-style-name="Table_20_Paragraph">
      <style:paragraph-properties fo:text-align="justify" fo:margin-left="0.011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264" style:family="paragraph" style:parent-style-name="Table_20_Paragraph">
      <style:paragraph-properties fo:text-align="justify" fo:margin-left="0.011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265" style:family="paragraph" style:parent-style-name="Table_20_Paragraph">
      <style:paragraph-properties fo:text-align="justify" fo:margin-left="0.011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266" style:family="paragraph" style:parent-style-name="Table_20_Paragraph">
      <style:paragraph-properties fo:text-align="justify" fo:margin-left="0cm"/>
    </style:style>
    <style:style style:name="T26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6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66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66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66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66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67" style:family="paragraph" style:parent-style-name="Table_20_Paragraph">
      <style:paragraph-properties fo:text-align="justify" fo:margin-left="0.011cm" fo:margin-right="0.005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268" style:family="paragraph" style:parent-style-name="Table_20_Paragraph">
      <style:paragraph-properties fo:text-align="justify" fo:margin-left="0.011cm" fo:margin-right="0.005cm"/>
    </style:style>
    <style:style style:name="T26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6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68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68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68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68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68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68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68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68_1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68_1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2" style:family="table-row">
      <style:table-row-properties style:min-row-height="2.983cm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Table_20_Paragraph">
      <style:paragraph-properties fo:text-align="justify" fo:margin-left="0.19cm"/>
    </style:style>
    <style:style style:name="T26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6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69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Table_20_Paragraph">
      <style:paragraph-properties fo:text-align="justify" fo:margin-left="0.014cm" fo:margin-right="0.353cm"/>
    </style:style>
    <style:style style:name="T27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71" style:family="paragraph" style:parent-style-name="Table_20_Paragraph">
      <style:paragraph-properties fo:text-align="justify" fo:margin-left="0.014cm" fo:margin-right="0.199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72" style:family="paragraph" style:parent-style-name="Table_20_Paragraph">
      <style:paragraph-properties fo:text-align="justify" fo:margin-left="0.014cm" fo:margin-right="0.199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73" style:family="paragraph" style:parent-style-name="Table_20_Paragraph">
      <style:paragraph-properties fo:text-align="justify" fo:margin-left="0.014cm" fo:margin-right="0.199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74" style:family="paragraph" style:parent-style-name="Table_20_Paragraph">
      <style:paragraph-properties fo:text-align="justify" fo:margin-left="0.014cm" fo:margin-right="0.199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75" style:family="paragraph" style:parent-style-name="Table_20_Paragraph">
      <style:paragraph-properties fo:text-align="justify" fo:margin-left="0.014cm" fo:margin-right="0.199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76" style:family="paragraph" style:parent-style-name="Table_20_Paragraph">
      <style:paragraph-properties fo:text-align="justify" fo:margin-left="0.014cm" fo:margin-right="0.353cm"/>
    </style:style>
    <style:style style:name="T27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Table_20_Paragraph">
      <style:paragraph-properties fo:text-align="justify" fo:margin-left="0cm"/>
    </style:style>
    <style:style style:name="T27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7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77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77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77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78" style:family="paragraph" style:parent-style-name="Table_20_Paragraph">
      <style:paragraph-properties fo:text-align="justify" fo:margin-left="0.19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79" style:family="paragraph" style:parent-style-name="Table_20_Paragraph">
      <style:paragraph-properties fo:text-align="justify" fo:margin-left="0.19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80" style:family="paragraph" style:parent-style-name="Table_20_Paragraph">
      <style:paragraph-properties fo:text-align="justify" fo:margin-left="0.19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81" style:family="paragraph" style:parent-style-name="Table_20_Paragraph">
      <style:paragraph-properties fo:text-align="justify" fo:margin-left="0cm"/>
    </style:style>
    <style:style style:name="T28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Table_20_Paragraph">
      <style:paragraph-properties fo:text-align="justify" fo:margin-left="0cm"/>
    </style:style>
    <style:style style:name="T28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8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82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82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82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82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82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82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82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82_1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82_1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83" style:family="paragraph" style:parent-style-name="Table_20_Paragraph">
      <style:paragraph-properties fo:text-align="justify" fo:margin-left="0.19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84" style:family="paragraph" style:parent-style-name="Table_20_Paragraph">
      <style:paragraph-properties fo:text-align="justify" fo:margin-left="0cm"/>
    </style:style>
    <style:style style:name="T28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8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84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84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84_5" style:family="text" style:parent-style-name="Table_20_Paragraph"/>
    <style:style style:name="P285" style:family="paragraph" style:parent-style-name="Annotation_20_text"/>
    <style:style style:name="T285_1" style:family="text"/>
    <style:style style:name="T285_2" style:family="text" style:parent-style-name="Table_20_Paragraph"/>
    <style:style style:name="P286" style:family="paragraph" style:parent-style-name="Annotation_20_text"/>
    <style:style style:name="T286_1" style:family="text"/>
    <style:style style:name="S3" style:family="section" style:master-page-name="MasterPage2">
      <style:section-properties text:dont-balance-text-columns="false">
        <style:columns fo:column-count="0" fo:column-gap="1.27cm"/>
      </style:section-properties>
    </style:style>
    <style:style style:name="P287" style:family="paragraph" style:parent-style-name="Heading_20_5" style:master-page-name="MasterPage2">
      <style:paragraph-properties fo:margin-left="0cm"/>
    </style:style>
    <style:style style:name="T287_1" style:family="text" style:parent-style-name="Heading_20_5"/>
    <style:style style:name="P288" style:family="paragraph" style:parent-style-name="Normal"/>
    <style:style style:name="T288_1" style:family="text"/>
    <style:style style:name="T288_2" style:family="text">
      <style:text-properties style:font-name="Arial" fo:font-size="12pt" style:font-name-asian="Arial" style:font-size-asian="12pt" style:font-name-complex="Arial" style:font-size-complex="12pt"/>
    </style:style>
    <style:style style:name="P289" style:family="paragraph" style:parent-style-name="Heading_20_5">
      <style:paragraph-properties fo:margin-left="0cm"/>
      <style:text-properties style:font-name="Arial" fo:font-size="12pt" style:font-name-asian="Arial" style:font-size-asian="12pt" style:font-name-complex="Arial" style:font-size-complex="12pt"/>
    </style:style>
    <style:style style:name="P290" style:family="paragraph" style:parent-style-name="Normal">
      <style:paragraph-properties fo:text-align="justify"/>
    </style:style>
    <style:style style:name="T290_1" style:family="text">
      <style:text-properties style:font-name="Arial" fo:font-size="12pt" style:font-name-asian="Arial" style:font-size-asian="12pt" style:font-name-complex="Arial" style:font-size-complex="12pt"/>
    </style:style>
    <style:style style:name="P291" style:family="paragraph" style:parent-style-name="List_20_Paragraph">
      <style:paragraph-properties fo:text-align="justify" fo:text-indent="0cm" fo:margin-left="1.27cm"/>
      <style:text-properties style:font-name="Arial" fo:font-size="12pt" style:font-name-asian="Arial" style:font-size-asian="12pt" style:font-name-complex="Arial" style:font-size-complex="12pt"/>
    </style:style>
    <style:style style:name="P292" style:family="paragraph" style:parent-style-name="Normal">
      <style:paragraph-properties fo:text-align="justify"/>
    </style:style>
    <style:style style:name="T292_1" style:family="text">
      <style:text-properties style:font-name="Arial" fo:font-size="12pt" style:font-name-asian="Arial" style:font-size-asian="12pt" style:font-name-complex="Arial" style:font-size-complex="12pt"/>
    </style:style>
    <style:style style:name="T292_2" style:family="text">
      <style:text-properties style:font-name="Arial" fo:font-size="12pt" style:font-name-asian="Arial" style:font-size-asian="12pt" style:font-name-complex="Arial" style:font-size-complex="12pt"/>
    </style:style>
    <style:style style:name="T292_3" style:family="text">
      <style:text-properties style:font-name="Arial" fo:font-size="12pt" style:font-name-asian="Arial" style:font-size-asian="12pt" style:font-name-complex="Arial" style:font-size-complex="12pt"/>
    </style:style>
    <style:style style:name="P293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P294" style:family="paragraph" style:parent-style-name="Normal">
      <style:paragraph-properties fo:text-align="justify"/>
    </style:style>
    <style:style style:name="T294_1" style:family="text">
      <style:text-properties style:font-name="Arial" fo:font-size="12pt" style:font-name-asian="Arial" style:font-size-asian="12pt" style:font-name-complex="Arial" style:font-size-complex="12pt"/>
    </style:style>
    <style:style style:name="T294_2" style:family="text">
      <style:text-properties style:font-name="Arial" fo:font-size="12pt" style:font-name-asian="Arial" style:font-size-asian="12pt" style:font-name-complex="Arial" style:font-size-complex="12pt"/>
    </style:style>
    <style:style style:name="T294_3" style:family="text">
      <style:text-properties style:font-name="Arial" fo:font-size="12pt" style:font-name-asian="Arial" style:font-size-asian="12pt" style:font-name-complex="Arial" style:font-size-complex="12pt"/>
    </style:style>
    <style:style style:name="T294_4" style:family="text">
      <style:text-properties style:font-name="Arial" fo:font-size="12pt" style:font-name-asian="Arial" style:font-size-asian="12pt" style:font-name-complex="Arial" style:font-size-complex="12pt"/>
    </style:style>
    <style:style style:name="P295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P296" style:family="paragraph" style:parent-style-name="Normal">
      <style:paragraph-properties fo:text-align="justify"/>
    </style:style>
    <style:style style:name="T296_1" style:family="text">
      <style:text-properties style:font-name="Arial" fo:font-size="12pt" style:font-name-asian="Arial" style:font-size-asian="12pt" style:font-name-complex="Arial" style:font-size-complex="12pt"/>
    </style:style>
    <style:style style:name="T296_2" style:family="text">
      <style:text-properties style:font-name="Arial" fo:font-size="12pt" style:font-name-asian="Arial" style:font-size-asian="12pt" style:font-name-complex="Arial" style:font-size-complex="12pt"/>
    </style:style>
    <style:style style:name="T296_3" style:family="text">
      <style:text-properties style:font-name="Arial" fo:font-size="12pt" style:font-name-asian="Arial" style:font-size-asian="12pt" style:font-name-complex="Arial" style:font-size-complex="12pt"/>
    </style:style>
    <style:style style:name="T296_4" style:family="text">
      <style:text-properties style:font-name="Arial" fo:font-size="12pt" style:font-name-asian="Arial" style:font-size-asian="12pt" style:font-name-complex="Arial" style:font-size-complex="12pt"/>
    </style:style>
    <style:style style:name="T296_5" style:family="text">
      <style:text-properties style:font-name="Arial" fo:font-size="12pt" style:font-name-asian="Arial" style:font-size-asian="12pt" style:font-name-complex="Arial" style:font-size-complex="12pt"/>
    </style:style>
    <style:style style:name="T296_6" style:family="text">
      <style:text-properties style:font-name="Arial" fo:font-size="12pt" style:font-name-asian="Arial" style:font-size-asian="12pt" style:font-name-complex="Arial" style:font-size-complex="12pt"/>
    </style:style>
    <style:style style:name="T296_7" style:family="text">
      <style:text-properties style:font-name="Arial" fo:font-size="12pt" style:font-name-asian="Arial" style:font-size-asian="12pt" style:font-name-complex="Arial" style:font-size-complex="12pt"/>
    </style:style>
    <style:style style:name="T296_8" style:family="text">
      <style:text-properties style:font-name="Arial" fo:font-size="12pt" style:font-name-asian="Arial" style:font-size-asian="12pt" style:font-name-complex="Arial" style:font-size-complex="12pt"/>
    </style:style>
    <style:style style:name="T296_9" style:family="text">
      <style:text-properties style:font-name="Arial" fo:font-size="12pt" style:font-name-asian="Arial" style:font-size-asian="12pt" style:font-name-complex="Arial" style:font-size-complex="12pt"/>
    </style:style>
    <style:style style:name="T296_10" style:family="text">
      <style:text-properties style:font-name="Arial" fo:font-size="12pt" style:font-name-asian="Arial" style:font-size-asian="12pt" style:font-name-complex="Arial" style:font-size-complex="12pt"/>
    </style:style>
    <style:style style:name="T296_11" style:family="text">
      <style:text-properties style:font-name="Arial" fo:font-size="12pt" style:font-name-asian="Arial" style:font-size-asian="12pt" style:font-name-complex="Arial" style:font-size-complex="12pt"/>
    </style:style>
    <style:style style:name="T296_12" style:family="text">
      <style:text-properties style:font-name="Arial" fo:font-size="12pt" style:font-name-asian="Arial" style:font-size-asian="12pt" style:font-name-complex="Arial" style:font-size-complex="12pt"/>
    </style:style>
    <style:style style:name="T296_13" style:family="text">
      <style:text-properties style:font-name="Arial" fo:font-size="12pt" style:font-name-asian="Arial" style:font-size-asian="12pt" style:font-name-complex="Arial" style:font-size-complex="12pt"/>
    </style:style>
    <style:style style:name="T296_14" style:family="text">
      <style:text-properties style:font-name="Arial" fo:font-size="12pt" style:font-name-asian="Arial" style:font-size-asian="12pt" style:font-name-complex="Arial" style:font-size-complex="12pt"/>
    </style:style>
    <style:style style:name="T296_15" style:family="text" style:parent-style-name="Normal"/>
    <style:style style:name="P297" style:family="paragraph" style:parent-style-name="Annotation_20_text"/>
    <style:style style:name="T297_1" style:family="text"/>
    <style:style style:name="T297_2" style:family="text">
      <style:text-properties style:font-name="Arial" fo:font-size="12pt" style:font-name-asian="Arial" style:font-size-asian="12pt" style:font-name-complex="Arial" style:font-size-complex="12pt"/>
    </style:style>
    <style:style style:name="T297_3" style:family="text">
      <style:text-properties style:font-name="Arial" fo:font-size="12pt" style:font-name-asian="Arial" style:font-size-asian="12pt" style:font-name-complex="Arial" style:font-size-complex="12pt"/>
    </style:style>
    <style:style style:name="T297_4" style:family="text">
      <style:text-properties style:font-name="Arial" fo:font-size="12pt" style:font-name-asian="Arial" style:font-size-asian="12pt" style:font-name-complex="Arial" style:font-size-complex="12pt"/>
    </style:style>
    <style:style style:name="T297_5" style:family="text">
      <style:text-properties style:font-name="Arial" fo:font-size="12pt" style:font-name-asian="Arial" style:font-size-asian="12pt" style:font-name-complex="Arial" style:font-size-complex="12pt"/>
    </style:style>
    <style:style style:name="P298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P299" style:family="paragraph" style:parent-style-name="Normal">
      <style:paragraph-properties fo:text-align="justify"/>
    </style:style>
    <style:style style:name="T299_1" style:family="text">
      <style:text-properties style:font-name="Arial" fo:font-size="12pt" style:font-name-asian="Arial" style:font-size-asian="12pt" style:font-name-complex="Arial" style:font-size-complex="12pt"/>
    </style:style>
    <style:style style:name="T299_2" style:family="text">
      <style:text-properties style:font-name="Arial" fo:font-size="12pt" style:font-name-asian="Arial" style:font-size-asian="12pt" style:font-name-complex="Arial" style:font-size-complex="12pt"/>
    </style:style>
    <style:style style:name="T299_3" style:family="text">
      <style:text-properties style:font-name="Arial" fo:font-size="12pt" style:font-name-asian="Arial" style:font-size-asian="12pt" style:font-name-complex="Arial" style:font-size-complex="12pt"/>
    </style:style>
    <style:style style:name="T299_4" style:family="text">
      <style:text-properties style:font-name="Arial" fo:font-size="12pt" style:font-name-asian="Arial" style:font-size-asian="12pt" style:font-name-complex="Arial" style:font-size-complex="12pt"/>
    </style:style>
    <style:style style:name="T299_5" style:family="text">
      <style:text-properties style:font-name="Arial" fo:font-size="12pt" style:font-name-asian="Arial" style:font-size-asian="12pt" style:font-name-complex="Arial" style:font-size-complex="12pt"/>
    </style:style>
    <style:style style:name="T299_6" style:family="text">
      <style:text-properties style:font-name="Arial" fo:font-size="12pt" style:font-name-asian="Arial" style:font-size-asian="12pt" style:font-name-complex="Arial" style:font-size-complex="12pt"/>
    </style:style>
    <style:style style:name="T299_7" style:family="text">
      <style:text-properties style:font-name="Arial" fo:font-size="12pt" style:font-name-asian="Arial" style:font-size-asian="12pt" style:font-name-complex="Arial" style:font-size-complex="12pt"/>
    </style:style>
    <style:style style:name="T299_8" style:family="text">
      <style:text-properties style:font-name="Arial" fo:font-size="12pt" style:font-name-asian="Arial" style:font-size-asian="12pt" style:font-name-complex="Arial" style:font-size-complex="12pt"/>
    </style:style>
    <style:style style:name="T299_9" style:family="text">
      <style:text-properties style:font-name="Arial" fo:font-size="12pt" style:font-name-asian="Arial" style:font-size-asian="12pt" style:font-name-complex="Arial" style:font-size-complex="12pt"/>
    </style:style>
    <style:style style:name="P300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P301" style:family="paragraph" style:parent-style-name="Normal">
      <style:paragraph-properties fo:text-align="justify"/>
    </style:style>
    <style:style style:name="T301_1" style:family="text">
      <style:text-properties style:font-name="Arial" fo:font-size="12pt" style:font-name-asian="Arial" style:font-size-asian="12pt" style:font-name-complex="Arial" style:font-size-complex="12pt"/>
    </style:style>
    <style:style style:name="T301_2" style:family="text">
      <style:text-properties style:font-name="Arial" fo:font-size="12pt" style:font-name-asian="Arial" style:font-size-asian="12pt" style:font-name-complex="Arial" style:font-size-complex="12pt"/>
    </style:style>
    <style:style style:name="T301_3" style:family="text">
      <style:text-properties style:font-name="Arial" fo:font-size="12pt" style:font-name-asian="Arial" style:font-size-asian="12pt" style:font-name-complex="Arial" style:font-size-complex="12pt"/>
    </style:style>
    <style:style style:name="T301_4" style:family="text">
      <style:text-properties style:font-name="Arial" fo:font-size="12pt" style:font-name-asian="Arial" style:font-size-asian="12pt" style:font-name-complex="Arial" style:font-size-complex="12pt"/>
    </style:style>
    <style:style style:name="T301_5" style:family="text">
      <style:text-properties style:font-name="Arial" fo:font-size="12pt" style:font-name-asian="Arial" style:font-size-asian="12pt" style:font-name-complex="Arial" style:font-size-complex="12pt"/>
    </style:style>
    <style:style style:name="T301_6" style:family="text">
      <style:text-properties style:font-name="Arial" fo:font-size="12pt" style:font-name-asian="Arial" style:font-size-asian="12pt" style:font-name-complex="Arial" style:font-size-complex="12pt"/>
    </style:style>
    <style:style style:name="T301_7" style:family="text">
      <style:text-properties style:font-name="Arial" fo:font-size="12pt" style:font-name-asian="Arial" style:font-size-asian="12pt" style:font-name-complex="Arial" style:font-size-complex="12pt"/>
    </style:style>
    <style:style style:name="T301_8" style:family="text">
      <style:text-properties style:font-name="Arial" fo:font-size="12pt" style:font-name-asian="Arial" style:font-size-asian="12pt" style:font-name-complex="Arial" style:font-size-complex="12pt"/>
    </style:style>
    <style:style style:name="T301_9" style:family="text">
      <style:text-properties style:font-name="Arial" fo:font-size="12pt" style:font-name-asian="Arial" style:font-size-asian="12pt" style:font-name-complex="Arial" style:font-size-complex="12pt"/>
    </style:style>
    <style:style style:name="T301_10" style:family="text">
      <style:text-properties style:font-name="Arial" fo:font-size="12pt" style:font-name-asian="Arial" style:font-size-asian="12pt" style:font-name-complex="Arial" style:font-size-complex="12pt"/>
    </style:style>
    <style:style style:name="T301_11" style:family="text">
      <style:text-properties style:font-name="Arial" fo:font-size="12pt" style:font-name-asian="Arial" style:font-size-asian="12pt" style:font-name-complex="Arial" style:font-size-complex="12pt"/>
    </style:style>
    <style:style style:name="P302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P303" style:family="paragraph" style:parent-style-name="Normal">
      <style:paragraph-properties fo:text-align="justify"/>
    </style:style>
    <style:style style:name="T303_1" style:family="text">
      <style:text-properties style:font-name="Arial" fo:font-size="12pt" style:font-name-asian="Arial" style:font-size-asian="12pt" style:font-name-complex="Arial" style:font-size-complex="12pt"/>
    </style:style>
    <style:style style:name="P304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P305" style:family="paragraph" style:parent-style-name="Normal">
      <style:paragraph-properties fo:text-align="justify"/>
    </style:style>
    <style:style style:name="T305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306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307" style:family="paragraph" style:parent-style-name="Normal">
      <style:paragraph-properties fo:text-align="justify"/>
    </style:style>
    <style:style style:name="T307_1" style:family="text">
      <style:text-properties style:font-name="Arial" fo:font-size="12pt" style:font-name-asian="Arial" style:font-size-asian="12pt" style:font-name-complex="Arial" style:font-size-complex="12pt"/>
    </style:style>
    <style:style style:name="T307_2" style:family="text">
      <style:text-properties style:font-name="Arial" fo:font-size="12pt" style:font-name-asian="Arial" style:font-size-asian="12pt" style:font-name-complex="Arial" style:font-size-complex="12pt"/>
    </style:style>
    <style:style style:name="P308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P309" style:family="paragraph" style:parent-style-name="Normal">
      <style:paragraph-properties fo:text-align="justify"/>
    </style:style>
    <style:style style:name="T309_1" style:family="text">
      <style:text-properties style:font-name="Arial" fo:font-size="12pt" style:font-name-asian="Arial" style:font-size-asian="12pt" style:font-name-complex="Arial" style:font-size-complex="12pt"/>
    </style:style>
    <style:style style:name="T309_2" style:family="text">
      <style:text-properties style:font-name="Arial" fo:font-size="12pt" style:font-name-asian="Arial" style:font-size-asian="12pt" style:font-name-complex="Arial" style:font-size-complex="12pt"/>
    </style:style>
    <style:style style:name="P310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P311" style:family="paragraph" style:parent-style-name="Normal">
      <style:paragraph-properties fo:text-align="justify"/>
    </style:style>
    <style:style style:name="T311_1" style:family="text">
      <style:text-properties style:font-name="Arial" fo:font-size="12pt" style:font-name-asian="Arial" style:font-size-asian="12pt" style:font-name-complex="Arial" style:font-size-complex="12pt"/>
    </style:style>
    <style:style style:name="T311_2" style:family="text">
      <style:text-properties style:font-name="Arial" fo:font-size="12pt" style:font-name-asian="Arial" style:font-size-asian="12pt" style:font-name-complex="Arial" style:font-size-complex="12pt"/>
    </style:style>
    <style:style style:name="T311_3" style:family="text">
      <style:text-properties style:font-name="Arial" fo:font-size="12pt" style:font-name-asian="Arial" style:font-size-asian="12pt" style:font-name-complex="Arial" style:font-size-complex="12pt"/>
    </style:style>
    <style:style style:name="T311_4" style:family="text">
      <style:text-properties style:font-name="Arial" fo:font-size="12pt" style:font-name-asian="Arial" style:font-size-asian="12pt" style:font-name-complex="Arial" style:font-size-complex="12pt"/>
    </style:style>
    <style:style style:name="T311_5" style:family="text">
      <style:text-properties style:font-name="Arial" fo:font-size="12pt" style:font-name-asian="Arial" style:font-size-asian="12pt" style:font-name-complex="Arial" style:font-size-complex="12pt"/>
    </style:style>
    <style:style style:name="T311_6" style:family="text">
      <style:text-properties style:font-name="Arial" fo:font-size="12pt" style:font-name-asian="Arial" style:font-size-asian="12pt" style:font-name-complex="Arial" style:font-size-complex="12pt"/>
    </style:style>
    <style:style style:name="T311_7" style:family="text">
      <style:text-properties style:font-name="Arial" fo:font-size="12pt" style:font-name-asian="Arial" style:font-size-asian="12pt" style:font-name-complex="Arial" style:font-size-complex="12pt"/>
    </style:style>
    <style:style style:name="T311_8" style:family="text">
      <style:text-properties style:font-name="Arial" fo:font-size="12pt" style:font-name-asian="Arial" style:font-size-asian="12pt" style:font-name-complex="Arial" style:font-size-complex="12pt"/>
    </style:style>
    <style:style style:name="T311_9" style:family="text">
      <style:text-properties style:font-name="Arial" fo:font-size="12pt" style:font-name-asian="Arial" style:font-size-asian="12pt" style:font-name-complex="Arial" style:font-size-complex="12pt"/>
    </style:style>
    <style:style style:name="T311_10" style:family="text">
      <style:text-properties style:font-name="Arial" fo:font-size="12pt" style:font-name-asian="Arial" style:font-size-asian="12pt" style:font-name-complex="Arial" style:font-size-complex="12pt"/>
    </style:style>
    <style:style style:name="T311_11" style:family="text">
      <style:text-properties style:font-name="Arial" fo:font-size="12pt" style:font-name-asian="Arial" style:font-size-asian="12pt" style:font-name-complex="Arial" style:font-size-complex="12pt"/>
    </style:style>
    <style:style style:name="T311_12" style:family="text">
      <style:text-properties style:font-name="Arial" fo:font-size="12pt" style:font-name-asian="Arial" style:font-size-asian="12pt" style:font-name-complex="Arial" style:font-size-complex="12pt"/>
    </style:style>
    <style:style style:name="T311_13" style:family="text">
      <style:text-properties style:font-name="Arial" fo:font-size="12pt" style:font-name-asian="Arial" style:font-size-asian="12pt" style:font-name-complex="Arial" style:font-size-complex="12pt"/>
    </style:style>
    <style:style style:name="P312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P313" style:family="paragraph" style:parent-style-name="Normal">
      <style:paragraph-properties fo:text-align="justify"/>
    </style:style>
    <style:style style:name="T313_1" style:family="text">
      <style:text-properties style:font-name="Arial" fo:font-size="12pt" style:font-name-asian="Arial" style:font-size-asian="12pt" style:font-name-complex="Arial" style:font-size-complex="12pt"/>
    </style:style>
    <style:style style:name="T313_2" style:family="text">
      <style:text-properties style:font-name="Arial" fo:font-size="12pt" style:font-name-asian="Arial" style:font-size-asian="12pt" style:font-name-complex="Arial" style:font-size-complex="12pt"/>
    </style:style>
    <style:style style:name="T313_3" style:family="text" style:parent-style-name="Normal"/>
    <style:style style:name="P314" style:family="paragraph" style:parent-style-name="Annotation_20_text"/>
    <style:style style:name="T314_1" style:family="text"/>
    <style:style style:name="T314_2" style:family="text" style:parent-style-name="Normal"/>
    <style:style style:name="P315" style:family="paragraph" style:parent-style-name="Annotation_20_text"/>
    <style:style style:name="T315_1" style:family="text"/>
    <style:style style:name="T315_2" style:family="text" style:parent-style-name="Normal"/>
    <style:style style:name="P316" style:family="paragraph" style:parent-style-name="Annotation_20_text"/>
    <style:style style:name="T316_1" style:family="text"/>
    <style:style style:name="T316_2" style:family="text" style:parent-style-name="Normal"/>
    <style:style style:name="P317" style:family="paragraph" style:parent-style-name="Annotation_20_text"/>
    <style:style style:name="T317_1" style:family="text"/>
    <style:style style:name="P318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P319" style:family="paragraph" style:parent-style-name="Heading_20_3">
      <style:paragraph-properties fo:margin-left="0cm"/>
    </style:style>
    <style:style style:name="T319_1" style:family="text">
      <style:text-properties fo:font-style="normal" style:font-style-asian="normal" style:font-style-complex="normal" style:font-name="Arial" fo:font-size="12pt" style:font-name-asian="Arial" style:font-size-asian="12pt" style:font-name-complex="Arial" style:font-size-complex="12pt"/>
    </style:style>
    <style:style style:name="P320" style:family="paragraph" style:parent-style-name="Heading_20_3">
      <style:paragraph-properties fo:margin-left="0cm"/>
      <style:text-properties fo:font-style="normal" style:font-style-asian="normal" style:font-style-complex="normal" style:font-name="Arial" fo:font-size="12pt" style:font-name-asian="Arial" style:font-size-asian="12pt" style:font-name-complex="Arial" style:font-size-complex="12pt"/>
    </style:style>
    <style:style style:name="P321" style:family="paragraph" style:parent-style-name="Normal">
      <style:paragraph-properties fo:text-align="justify"/>
    </style:style>
    <style:style style:name="T321_1" style:family="text">
      <style:text-properties style:font-name="Arial" fo:font-size="12pt" style:font-name-asian="Arial" style:font-size-asian="12pt" style:font-name-complex="Arial" style:font-size-complex="12pt"/>
    </style:style>
    <style:style style:name="T321_2" style:family="text">
      <style:text-properties style:font-name="Arial" fo:font-size="12pt" style:font-name-asian="Arial" style:font-size-asian="12pt" style:font-name-complex="Arial" style:font-size-complex="12pt"/>
    </style:style>
    <style:style style:name="T321_3" style:family="text">
      <style:text-properties style:font-name="Arial" fo:font-size="12pt" style:font-name-asian="Arial" style:font-size-asian="12pt" style:font-name-complex="Arial" style:font-size-complex="12pt"/>
    </style:style>
    <style:style style:name="T321_4" style:family="text">
      <style:text-properties style:font-name="Arial" fo:font-size="12pt" style:font-name-asian="Arial" style:font-size-asian="12pt" style:font-name-complex="Arial" style:font-size-complex="12pt"/>
    </style:style>
    <style:style style:name="T321_5" style:family="text">
      <style:text-properties style:font-name="Arial" fo:font-size="12pt" style:font-name-asian="Arial" style:font-size-asian="12pt" style:font-name-complex="Arial" style:font-size-complex="12pt"/>
    </style:style>
    <style:style style:name="T321_6" style:family="text">
      <style:text-properties style:font-name="Arial" fo:font-size="12pt" style:font-name-asian="Arial" style:font-size-asian="12pt" style:font-name-complex="Arial" style:font-size-complex="12pt"/>
    </style:style>
    <style:style style:name="T321_7" style:family="text">
      <style:text-properties style:font-name="Arial" fo:font-size="12pt" style:font-name-asian="Arial" style:font-size-asian="12pt" style:font-name-complex="Arial" style:font-size-complex="12pt"/>
    </style:style>
    <style:style style:name="T321_8" style:family="text">
      <style:text-properties style:font-name="Arial" fo:font-size="12pt" style:font-name-asian="Arial" style:font-size-asian="12pt" style:font-name-complex="Arial" style:font-size-complex="12pt"/>
    </style:style>
    <style:style style:name="T321_9" style:family="text">
      <style:text-properties style:font-name="Arial" fo:font-size="12pt" style:font-name-asian="Arial" style:font-size-asian="12pt" style:font-name-complex="Arial" style:font-size-complex="12pt"/>
    </style:style>
    <style:style style:name="T321_10" style:family="text">
      <style:text-properties style:font-name="Arial" fo:font-size="12pt" style:font-name-asian="Arial" style:font-size-asian="12pt" style:font-name-complex="Arial" style:font-size-complex="12pt"/>
    </style:style>
    <style:style style:name="P322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P323" style:family="paragraph" style:parent-style-name="Normal">
      <style:paragraph-properties fo:text-align="justify"/>
    </style:style>
    <style:style style:name="T323_1" style:family="text">
      <style:text-properties style:font-name="Arial" fo:font-size="12pt" style:font-name-asian="Arial" style:font-size-asian="12pt" style:font-name-complex="Arial" style:font-size-complex="12pt"/>
    </style:style>
    <style:style style:name="T323_2" style:family="text">
      <style:text-properties style:font-name="Arial" fo:font-size="12pt" style:font-name-asian="Arial" style:font-size-asian="12pt" style:font-name-complex="Arial" style:font-size-complex="12pt"/>
    </style:style>
    <style:style style:name="T323_3" style:family="text">
      <style:text-properties style:font-name="Arial" fo:font-size="12pt" style:font-name-asian="Arial" style:font-size-asian="12pt" style:font-name-complex="Arial" style:font-size-complex="12pt"/>
    </style:style>
    <style:style style:name="T323_4" style:family="text">
      <style:text-properties style:font-name="Arial" fo:font-size="12pt" style:font-name-asian="Arial" style:font-size-asian="12pt" style:font-name-complex="Arial" style:font-size-complex="12pt"/>
    </style:style>
    <style:style style:name="T323_5" style:family="text">
      <style:text-properties style:font-name="Arial" fo:font-size="12pt" style:font-name-asian="Arial" style:font-size-asian="12pt" style:font-name-complex="Arial" style:font-size-complex="12pt"/>
    </style:style>
    <style:style style:name="T323_6" style:family="text">
      <style:text-properties style:font-name="Arial" fo:font-size="12pt" style:font-name-asian="Arial" style:font-size-asian="12pt" style:font-name-complex="Arial" style:font-size-complex="12pt"/>
    </style:style>
    <style:style style:name="T323_7" style:family="text">
      <style:text-properties style:font-name="Arial" fo:font-size="12pt" style:font-name-asian="Arial" style:font-size-asian="12pt" style:font-name-complex="Arial" style:font-size-complex="12pt"/>
    </style:style>
    <style:style style:name="P324" style:family="paragraph" style:parent-style-name="Body_20_Text">
      <style:paragraph-properties fo:text-align="justify" fo:margin-left="0.376cm"/>
      <style:text-properties style:font-name="Arial" style:font-name-complex="Arial"/>
    </style:style>
    <style:style style:name="FR3" style:family="graphic" style:parent-style-name="Body_20_Text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25" style:family="paragraph" style:parent-style-name="Body_20_Text">
      <style:paragraph-properties fo:text-align="justify" fo:margin-left="0cm"/>
      <style:text-properties style:font-name="Arial" style:font-name-complex="Arial"/>
    </style:style>
    <style:style style:name="P326" style:family="paragraph" style:parent-style-name="Heading_20_3">
      <style:paragraph-properties fo:margin-left="0cm"/>
      <style:text-properties fo:font-style="normal" style:font-style-asian="normal" style:font-style-complex="normal" style:font-name="Arial" fo:font-size="12pt" style:font-name-asian="Arial" style:font-size-asian="12pt" style:font-name-complex="Arial" style:font-size-complex="12pt"/>
    </style:style>
    <style:style style:name="P327" style:family="paragraph" style:parent-style-name="Heading_20_3">
      <style:paragraph-properties fo:margin-left="0cm"/>
    </style:style>
    <style:style style:name="T327_1" style:family="text">
      <style:text-properties fo:font-style="normal" style:font-style-asian="normal" style:font-style-complex="normal" style:font-name="Arial" fo:font-size="12pt" style:font-name-asian="Arial" style:font-size-asian="12pt" style:font-name-complex="Arial" style:font-size-complex="12pt"/>
    </style:style>
    <style:style style:name="T327_2" style:family="text" style:parent-style-name="Heading_20_3"/>
    <style:style style:name="P328" style:family="paragraph" style:parent-style-name="Normal"/>
    <style:style style:name="T328_1" style:family="text"/>
    <style:style style:name="T328_2" style:family="text" style:parent-style-name="Heading_20_3"/>
    <style:style style:name="P329" style:family="paragraph" style:parent-style-name="Annotation_20_text"/>
    <style:style style:name="T329_1" style:family="text"/>
    <style:style style:name="T329_2" style:family="text" style:parent-style-name="Heading_20_3"/>
    <style:style style:name="P330" style:family="paragraph" style:parent-style-name="Annotation_20_text"/>
    <style:style style:name="T330_1" style:family="text"/>
    <style:style style:name="P331" style:family="paragraph" style:parent-style-name="Heading_20_3">
      <style:paragraph-properties fo:margin-left="0cm"/>
      <style:text-properties fo:font-style="normal" style:font-style-asian="normal" style:font-style-complex="normal" style:font-name="Arial" fo:font-size="12pt" style:font-name-asian="Arial" style:font-size-asian="12pt" style:font-name-complex="Arial" style:font-size-complex="12pt"/>
    </style:style>
    <style:style style:name="P332" style:family="paragraph" style:parent-style-name="Normal">
      <style:paragraph-properties fo:text-align="justify"/>
    </style:style>
    <style:style style:name="T332_1" style:family="text">
      <style:text-properties style:font-name="Arial" fo:font-size="12pt" style:font-name-asian="Arial" style:font-size-asian="12pt" style:font-name-complex="Arial" style:font-size-complex="12pt"/>
    </style:style>
    <style:style style:name="T332_2" style:family="text">
      <style:text-properties style:font-name="Arial" fo:font-size="12pt" style:font-name-asian="Arial" style:font-size-asian="12pt" style:font-name-complex="Arial" style:font-size-complex="12pt"/>
    </style:style>
    <style:style style:name="T332_3" style:family="text">
      <style:text-properties style:font-name="Arial" fo:font-size="12pt" style:font-name-asian="Arial" style:font-size-asian="12pt" style:font-name-complex="Arial" style:font-size-complex="12pt"/>
    </style:style>
    <style:style style:name="T332_4" style:family="text">
      <style:text-properties style:font-name="Arial" fo:font-size="12pt" style:font-name-asian="Arial" style:font-size-asian="12pt" style:font-name-complex="Arial" style:font-size-complex="12pt"/>
    </style:style>
    <style:style style:name="T332_5" style:family="text">
      <style:text-properties style:font-name="Arial" fo:font-size="12pt" style:font-name-asian="Arial" style:font-size-asian="12pt" style:font-name-complex="Arial" style:font-size-complex="12pt"/>
    </style:style>
    <style:style style:name="T332_6" style:family="text">
      <style:text-properties style:font-name="Arial" fo:font-size="12pt" style:font-name-asian="Arial" style:font-size-asian="12pt" style:font-name-complex="Arial" style:font-size-complex="12pt"/>
    </style:style>
    <style:style style:name="T332_7" style:family="text">
      <style:text-properties style:font-name="Arial" fo:font-size="12pt" style:font-name-asian="Arial" style:font-size-asian="12pt" style:font-name-complex="Arial" style:font-size-complex="12pt"/>
    </style:style>
    <style:style style:name="T332_8" style:family="text">
      <style:text-properties style:font-name="Arial" fo:font-size="12pt" style:font-name-asian="Arial" style:font-size-asian="12pt" style:font-name-complex="Arial" style:font-size-complex="12pt"/>
    </style:style>
    <style:style style:name="T332_9" style:family="text">
      <style:text-properties style:font-name="Arial" fo:font-size="12pt" style:font-name-asian="Arial" style:font-size-asian="12pt" style:font-name-complex="Arial" style:font-size-complex="12pt"/>
    </style:style>
    <style:style style:name="T332_10" style:family="text">
      <style:text-properties style:font-name="Arial" fo:font-size="12pt" style:font-name-asian="Arial" style:font-size-asian="12pt" style:font-name-complex="Arial" style:font-size-complex="12pt"/>
    </style:style>
    <style:style style:name="T332_11" style:family="text">
      <style:text-properties style:font-name="Arial" fo:font-size="12pt" style:font-name-asian="Arial" style:font-size-asian="12pt" style:font-name-complex="Arial" style:font-size-complex="12pt"/>
    </style:style>
    <style:style style:name="T332_12" style:family="text">
      <style:text-properties style:font-name="Arial" fo:font-size="12pt" style:font-name-asian="Arial" style:font-size-asian="12pt" style:font-name-complex="Arial" style:font-size-complex="12pt"/>
    </style:style>
    <style:style style:name="T332_13" style:family="text">
      <style:text-properties style:font-name="Arial" fo:font-size="12pt" style:font-name-asian="Arial" style:font-size-asian="12pt" style:font-name-complex="Arial" style:font-size-complex="12pt"/>
    </style:style>
    <style:style style:name="T332_14" style:family="text">
      <style:text-properties style:font-name="Arial" fo:font-size="12pt" style:font-name-asian="Arial" style:font-size-asian="12pt" style:font-name-complex="Arial" style:font-size-complex="12pt"/>
    </style:style>
    <style:style style:name="T332_15" style:family="text">
      <style:text-properties style:font-name="Arial" fo:font-size="12pt" style:font-name-asian="Arial" style:font-size-asian="12pt" style:font-name-complex="Arial" style:font-size-complex="12pt"/>
    </style:style>
    <style:style style:name="T332_16" style:family="text">
      <style:text-properties style:font-name="Arial" fo:font-size="12pt" style:font-name-asian="Arial" style:font-size-asian="12pt" style:font-name-complex="Arial" style:font-size-complex="12pt"/>
    </style:style>
    <style:style style:name="T332_17" style:family="text">
      <style:text-properties style:font-name="Arial" fo:font-size="12pt" style:font-name-asian="Arial" style:font-size-asian="12pt" style:font-name-complex="Arial" style:font-size-complex="12pt"/>
    </style:style>
    <style:style style:name="T332_18" style:family="text">
      <style:text-properties style:font-name="Arial" fo:font-size="12pt" style:font-name-asian="Arial" style:font-size-asian="12pt" style:font-name-complex="Arial" style:font-size-complex="12pt"/>
    </style:style>
    <style:style style:name="T332_19" style:family="text">
      <style:text-properties style:font-name="Arial" fo:font-size="12pt" style:font-name-asian="Arial" style:font-size-asian="12pt" style:font-name-complex="Arial" style:font-size-complex="12pt"/>
    </style:style>
    <style:style style:name="T332_20" style:family="text">
      <style:text-properties style:font-name="Arial" fo:font-size="12pt" style:font-name-asian="Arial" style:font-size-asian="12pt" style:font-name-complex="Arial" style:font-size-complex="12pt"/>
    </style:style>
    <style:style style:name="T332_21" style:family="text">
      <style:text-properties style:font-name="Arial" fo:font-size="12pt" style:font-name-asian="Arial" style:font-size-asian="12pt" style:font-name-complex="Arial" style:font-size-complex="12pt"/>
    </style:style>
    <style:style style:name="T332_22" style:family="text">
      <style:text-properties style:font-name="Arial" fo:font-size="12pt" style:font-name-asian="Arial" style:font-size-asian="12pt" style:font-name-complex="Arial" style:font-size-complex="12pt"/>
    </style:style>
    <style:style style:name="T332_23" style:family="text">
      <style:text-properties style:font-name="Arial" fo:font-size="12pt" style:font-name-asian="Arial" style:font-size-asian="12pt" style:font-name-complex="Arial" style:font-size-complex="12pt"/>
    </style:style>
    <style:style style:name="T332_24" style:family="text">
      <style:text-properties style:font-name="Arial" fo:font-size="12pt" style:font-name-asian="Arial" style:font-size-asian="12pt" style:font-name-complex="Arial" style:font-size-complex="12pt"/>
    </style:style>
    <style:style style:name="T332_25" style:family="text">
      <style:text-properties style:font-name="Arial" fo:font-size="12pt" style:font-name-asian="Arial" style:font-size-asian="12pt" style:font-name-complex="Arial" style:font-size-complex="12pt"/>
    </style:style>
    <style:style style:name="P333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P334" style:family="paragraph" style:parent-style-name="Normal">
      <style:paragraph-properties fo:text-align="justify"/>
    </style:style>
    <style:style style:name="T334_1" style:family="text">
      <style:text-properties style:font-name="Arial" fo:font-size="12pt" style:font-name-asian="Arial" style:font-size-asian="12pt" style:font-name-complex="Arial" style:font-size-complex="12pt"/>
    </style:style>
    <style:style style:name="T334_2" style:family="text">
      <style:text-properties style:font-name="Arial" fo:font-size="12pt" style:font-name-asian="Arial" style:font-size-asian="12pt" style:font-name-complex="Arial" style:font-size-complex="12pt"/>
    </style:style>
    <style:style style:name="T334_3" style:family="text">
      <style:text-properties style:font-name="Arial" fo:font-size="12pt" style:font-name-asian="Arial" style:font-size-asian="12pt" style:font-name-complex="Arial" style:font-size-complex="12pt"/>
    </style:style>
    <style:style style:name="T334_4" style:family="text">
      <style:text-properties style:font-name="Arial" fo:font-size="12pt" style:font-name-asian="Arial" style:font-size-asian="12pt" style:font-name-complex="Arial" style:font-size-complex="12pt"/>
    </style:style>
    <style:style style:name="T334_5" style:family="text">
      <style:text-properties style:font-name="Arial" fo:font-size="12pt" style:font-name-asian="Arial" style:font-size-asian="12pt" style:font-name-complex="Arial" style:font-size-complex="12pt"/>
    </style:style>
    <style:style style:name="T334_6" style:family="text">
      <style:text-properties style:font-name="Arial" fo:font-size="12pt" style:font-name-asian="Arial" style:font-size-asian="12pt" style:font-name-complex="Arial" style:font-size-complex="12pt"/>
    </style:style>
    <style:style style:name="T334_7" style:family="text">
      <style:text-properties style:font-name="Arial" fo:font-size="12pt" style:font-name-asian="Arial" style:font-size-asian="12pt" style:font-name-complex="Arial" style:font-size-complex="12pt"/>
    </style:style>
    <style:style style:name="T334_8" style:family="text">
      <style:text-properties style:font-name="Arial" fo:font-size="12pt" style:font-name-asian="Arial" style:font-size-asian="12pt" style:font-name-complex="Arial" style:font-size-complex="12pt"/>
    </style:style>
    <style:style style:name="T334_9" style:family="text">
      <style:text-properties style:font-name="Arial" fo:font-size="12pt" style:font-name-asian="Arial" style:font-size-asian="12pt" style:font-name-complex="Arial" style:font-size-complex="12pt"/>
    </style:style>
    <style:style style:name="P335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P336" style:family="paragraph" style:parent-style-name="Normal">
      <style:paragraph-properties fo:text-align="justify"/>
    </style:style>
    <style:style style:name="T336_1" style:family="text">
      <style:text-properties style:font-name="Arial" fo:font-size="12pt" style:font-name-asian="Arial" style:font-size-asian="12pt" style:font-name-complex="Arial" style:font-size-complex="12pt"/>
    </style:style>
    <style:style style:name="T336_2" style:family="text">
      <style:text-properties style:font-name="Arial" fo:font-size="12pt" style:font-name-asian="Arial" style:font-size-asian="12pt" style:font-name-complex="Arial" style:font-size-complex="12pt"/>
    </style:style>
    <style:style style:name="T336_3" style:family="text">
      <style:text-properties style:font-name="Arial" fo:font-size="12pt" style:font-name-asian="Arial" style:font-size-asian="12pt" style:font-name-complex="Arial" style:font-size-complex="12pt"/>
    </style:style>
    <style:style style:name="T336_4" style:family="text">
      <style:text-properties style:font-name="Arial" fo:font-size="12pt" style:font-name-asian="Arial" style:font-size-asian="12pt" style:font-name-complex="Arial" style:font-size-complex="12pt"/>
    </style:style>
    <style:style style:name="T336_5" style:family="text">
      <style:text-properties style:font-name="Arial" fo:font-size="12pt" style:font-name-asian="Arial" style:font-size-asian="12pt" style:font-name-complex="Arial" style:font-size-complex="12pt"/>
    </style:style>
    <style:style style:name="T336_6" style:family="text">
      <style:text-properties style:font-name="Arial" fo:font-size="12pt" style:font-name-asian="Arial" style:font-size-asian="12pt" style:font-name-complex="Arial" style:font-size-complex="12pt"/>
    </style:style>
    <style:style style:name="T336_7" style:family="text">
      <style:text-properties style:font-name="Arial" fo:font-size="12pt" style:font-name-asian="Arial" style:font-size-asian="12pt" style:font-name-complex="Arial" style:font-size-complex="12pt"/>
    </style:style>
    <style:style style:name="P337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P338" style:family="paragraph" style:parent-style-name="Normal">
      <style:paragraph-properties fo:text-align="justify"/>
    </style:style>
    <style:style style:name="T338_1" style:family="text">
      <style:text-properties style:font-name="Arial" fo:font-size="12pt" style:font-name-asian="Arial" style:font-size-asian="12pt" style:font-name-complex="Arial" style:font-size-complex="12pt"/>
    </style:style>
    <style:style style:name="T338_2" style:family="text">
      <style:text-properties style:font-name="Arial" fo:font-size="12pt" style:font-name-asian="Arial" style:font-size-asian="12pt" style:font-name-complex="Arial" style:font-size-complex="12pt"/>
    </style:style>
    <style:style style:name="T338_3" style:family="text">
      <style:text-properties style:font-name="Arial" fo:font-size="12pt" style:font-name-asian="Arial" style:font-size-asian="12pt" style:font-name-complex="Arial" style:font-size-complex="12pt"/>
    </style:style>
    <style:style style:name="T338_4" style:family="text">
      <style:text-properties style:font-name="Arial" fo:font-size="12pt" style:font-name-asian="Arial" style:font-size-asian="12pt" style:font-name-complex="Arial" style:font-size-complex="12pt"/>
    </style:style>
    <style:style style:name="T338_5" style:family="text">
      <style:text-properties style:font-name="Arial" fo:font-size="12pt" style:font-name-asian="Arial" style:font-size-asian="12pt" style:font-name-complex="Arial" style:font-size-complex="12pt"/>
    </style:style>
    <style:style style:name="T338_6" style:family="text">
      <style:text-properties style:font-name="Arial" fo:font-size="12pt" style:font-name-asian="Arial" style:font-size-asian="12pt" style:font-name-complex="Arial" style:font-size-complex="12pt"/>
    </style:style>
    <style:style style:name="T338_7" style:family="text">
      <style:text-properties style:font-name="Arial" fo:font-size="12pt" style:font-name-asian="Arial" style:font-size-asian="12pt" style:font-name-complex="Arial" style:font-size-complex="12pt"/>
    </style:style>
    <style:style style:name="T338_8" style:family="text">
      <style:text-properties style:font-name="Arial" fo:font-size="12pt" style:font-name-asian="Arial" style:font-size-asian="12pt" style:font-name-complex="Arial" style:font-size-complex="12pt"/>
    </style:style>
    <style:style style:name="T338_9" style:family="text">
      <style:text-properties style:font-name="Arial" fo:font-size="12pt" style:font-name-asian="Arial" style:font-size-asian="12pt" style:font-name-complex="Arial" style:font-size-complex="12pt"/>
    </style:style>
    <style:style style:name="T338_10" style:family="text">
      <style:text-properties style:font-name="Arial" fo:font-size="12pt" style:font-name-asian="Arial" style:font-size-asian="12pt" style:font-name-complex="Arial" style:font-size-complex="12pt"/>
    </style:style>
    <style:style style:name="T338_11" style:family="text">
      <style:text-properties style:font-name="Arial" fo:font-size="12pt" style:font-name-asian="Arial" style:font-size-asian="12pt" style:font-name-complex="Arial" style:font-size-complex="12pt"/>
    </style:style>
    <style:style style:name="T338_12" style:family="text">
      <style:text-properties style:font-name="Arial" fo:font-size="12pt" style:font-name-asian="Arial" style:font-size-asian="12pt" style:font-name-complex="Arial" style:font-size-complex="12pt"/>
    </style:style>
    <style:style style:name="T338_13" style:family="text">
      <style:text-properties style:font-name="Arial" fo:font-size="12pt" style:font-name-asian="Arial" style:font-size-asian="12pt" style:font-name-complex="Arial" style:font-size-complex="12pt"/>
    </style:style>
    <style:style style:name="T338_14" style:family="text">
      <style:text-properties style:font-name="Arial" fo:font-size="12pt" style:font-name-asian="Arial" style:font-size-asian="12pt" style:font-name-complex="Arial" style:font-size-complex="12pt"/>
    </style:style>
    <style:style style:name="T338_15" style:family="text">
      <style:text-properties style:font-name="Arial" fo:font-size="12pt" style:font-name-asian="Arial" style:font-size-asian="12pt" style:font-name-complex="Arial" style:font-size-complex="12pt"/>
    </style:style>
    <style:style style:name="T338_16" style:family="text">
      <style:text-properties style:font-name="Arial" fo:font-size="12pt" style:font-name-asian="Arial" style:font-size-asian="12pt" style:font-name-complex="Arial" style:font-size-complex="12pt"/>
    </style:style>
    <style:style style:name="T338_17" style:family="text">
      <style:text-properties style:font-name="Arial" fo:font-size="12pt" style:font-name-asian="Arial" style:font-size-asian="12pt" style:font-name-complex="Arial" style:font-size-complex="12pt"/>
    </style:style>
    <style:style style:name="T338_18" style:family="text">
      <style:text-properties style:font-name="Arial" fo:font-size="12pt" style:font-name-asian="Arial" style:font-size-asian="12pt" style:font-name-complex="Arial" style:font-size-complex="12pt"/>
    </style:style>
    <style:style style:name="T338_19" style:family="text">
      <style:text-properties style:font-name="Arial" fo:font-size="12pt" style:font-name-asian="Arial" style:font-size-asian="12pt" style:font-name-complex="Arial" style:font-size-complex="12pt"/>
    </style:style>
    <style:style style:name="T338_20" style:family="text">
      <style:text-properties style:font-name="Arial" fo:font-size="12pt" style:font-name-asian="Arial" style:font-size-asian="12pt" style:font-name-complex="Arial" style:font-size-complex="12pt"/>
    </style:style>
    <style:style style:name="T338_21" style:family="text">
      <style:text-properties style:font-name="Arial" fo:font-size="12pt" style:font-name-asian="Arial" style:font-size-asian="12pt" style:font-name-complex="Arial" style:font-size-complex="12pt"/>
    </style:style>
    <style:style style:name="P339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P340" style:family="paragraph" style:parent-style-name="Normal">
      <style:paragraph-properties fo:text-align="justify"/>
    </style:style>
    <style:style style:name="T340_1" style:family="text">
      <style:text-properties style:font-name="Arial" fo:font-size="12pt" style:font-name-asian="Arial" style:font-size-asian="12pt" style:font-name-complex="Arial" style:font-size-complex="12pt"/>
    </style:style>
    <style:style style:name="P341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P342" style:family="paragraph" style:parent-style-name="Normal">
      <style:paragraph-properties fo:text-align="justify"/>
    </style:style>
    <style:style style:name="T342_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342_2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342_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342_4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342_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342_6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342_7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342_8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P343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P344" style:family="paragraph" style:parent-style-name="Normal">
      <style:paragraph-properties fo:text-align="justify"/>
    </style:style>
    <style:style style:name="T344_1" style:family="text">
      <style:text-properties style:font-name="Arial" fo:font-size="12pt" style:font-name-asian="Arial" style:font-size-asian="12pt" style:font-name-complex="Arial" style:font-size-complex="12pt"/>
    </style:style>
    <style:style style:name="T344_2" style:family="text">
      <style:text-properties style:font-name="Arial" fo:font-size="12pt" style:font-name-asian="Arial" style:font-size-asian="12pt" style:font-name-complex="Arial" style:font-size-complex="12pt"/>
    </style:style>
    <style:style style:name="T344_3" style:family="text">
      <style:text-properties style:font-name="Arial" fo:font-size="12pt" style:font-name-asian="Arial" style:font-size-asian="12pt" style:font-name-complex="Arial" style:font-size-complex="12pt"/>
    </style:style>
    <style:style style:name="P345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P346" style:family="paragraph" style:parent-style-name="Normal">
      <style:paragraph-properties fo:text-align="justify"/>
    </style:style>
    <style:style style:name="T346_1" style:family="text">
      <style:text-properties style:font-name="Arial" fo:font-size="12pt" style:font-name-asian="Arial" style:font-size-asian="12pt" style:font-name-complex="Arial" style:font-size-complex="12pt"/>
    </style:style>
    <style:style style:name="T346_2" style:family="text">
      <style:text-properties style:font-name="Arial" fo:font-size="12pt" style:font-name-asian="Arial" style:font-size-asian="12pt" style:font-name-complex="Arial" style:font-size-complex="12pt"/>
    </style:style>
    <style:style style:name="T346_3" style:family="text">
      <style:text-properties style:font-name="Arial" fo:font-size="12pt" style:font-name-asian="Arial" style:font-size-asian="12pt" style:font-name-complex="Arial" style:font-size-complex="12pt"/>
    </style:style>
    <style:style style:name="T346_4" style:family="text">
      <style:text-properties style:font-name="Arial" fo:font-size="12pt" style:font-name-asian="Arial" style:font-size-asian="12pt" style:font-name-complex="Arial" style:font-size-complex="12pt"/>
    </style:style>
    <style:style style:name="T346_5" style:family="text">
      <style:text-properties style:font-name="Arial" fo:font-size="12pt" style:font-name-asian="Arial" style:font-size-asian="12pt" style:font-name-complex="Arial" style:font-size-complex="12pt"/>
    </style:style>
    <style:style style:name="T346_6" style:family="text">
      <style:text-properties style:font-name="Arial" fo:font-size="12pt" style:font-name-asian="Arial" style:font-size-asian="12pt" style:font-name-complex="Arial" style:font-size-complex="12pt"/>
    </style:style>
    <style:style style:name="T346_7" style:family="text">
      <style:text-properties style:font-name="Arial" fo:font-size="12pt" style:font-name-asian="Arial" style:font-size-asian="12pt" style:font-name-complex="Arial" style:font-size-complex="12pt"/>
    </style:style>
    <style:style style:name="T346_8" style:family="text">
      <style:text-properties style:font-name="Arial" fo:font-size="12pt" style:font-name-asian="Arial" style:font-size-asian="12pt" style:font-name-complex="Arial" style:font-size-complex="12pt"/>
    </style:style>
    <style:style style:name="T346_9" style:family="text">
      <style:text-properties style:font-name="Arial" fo:font-size="12pt" style:font-name-asian="Arial" style:font-size-asian="12pt" style:font-name-complex="Arial" style:font-size-complex="12pt"/>
    </style:style>
    <style:style style:name="T346_10" style:family="text">
      <style:text-properties style:font-name="Arial" fo:font-size="12pt" style:font-name-asian="Arial" style:font-size-asian="12pt" style:font-name-complex="Arial" style:font-size-complex="12pt"/>
    </style:style>
    <style:style style:name="P347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P348" style:family="paragraph" style:parent-style-name="Normal">
      <style:paragraph-properties fo:text-align="justify"/>
    </style:style>
    <style:style style:name="T348_1" style:family="text">
      <style:text-properties style:font-name="Arial" fo:font-size="12pt" style:font-name-asian="Arial" style:font-size-asian="12pt" style:font-name-complex="Arial" style:font-size-complex="12pt"/>
    </style:style>
    <style:style style:name="T348_2" style:family="text">
      <style:text-properties style:font-name="Arial" fo:font-size="12pt" style:font-name-asian="Arial" style:font-size-asian="12pt" style:font-name-complex="Arial" style:font-size-complex="12pt"/>
    </style:style>
    <style:style style:name="T348_3" style:family="text">
      <style:text-properties style:font-name="Arial" fo:font-size="12pt" style:font-name-asian="Arial" style:font-size-asian="12pt" style:font-name-complex="Arial" style:font-size-complex="12pt"/>
    </style:style>
    <style:style style:name="T348_4" style:family="text">
      <style:text-properties style:font-name="Arial" fo:font-size="12pt" style:font-name-asian="Arial" style:font-size-asian="12pt" style:font-name-complex="Arial" style:font-size-complex="12pt"/>
    </style:style>
    <style:style style:name="T348_5" style:family="text">
      <style:text-properties style:font-name="Arial" fo:font-size="12pt" style:font-name-asian="Arial" style:font-size-asian="12pt" style:font-name-complex="Arial" style:font-size-complex="12pt"/>
    </style:style>
    <style:style style:name="T348_6" style:family="text">
      <style:text-properties style:font-name="Arial" fo:font-size="12pt" style:font-name-asian="Arial" style:font-size-asian="12pt" style:font-name-complex="Arial" style:font-size-complex="12pt"/>
    </style:style>
    <style:style style:name="T348_7" style:family="text">
      <style:text-properties style:font-name="Arial" fo:font-size="12pt" style:font-name-asian="Arial" style:font-size-asian="12pt" style:font-name-complex="Arial" style:font-size-complex="12pt"/>
    </style:style>
    <style:style style:name="T348_8" style:family="text">
      <style:text-properties style:font-name="Arial" fo:font-size="12pt" style:font-name-asian="Arial" style:font-size-asian="12pt" style:font-name-complex="Arial" style:font-size-complex="12pt"/>
    </style:style>
    <style:style style:name="T348_9" style:family="text">
      <style:text-properties style:font-name="Arial" fo:font-size="12pt" style:font-name-asian="Arial" style:font-size-asian="12pt" style:font-name-complex="Arial" style:font-size-complex="12pt"/>
    </style:style>
    <style:style style:name="T348_10" style:family="text">
      <style:text-properties style:font-name="Arial" fo:font-size="12pt" style:font-name-asian="Arial" style:font-size-asian="12pt" style:font-name-complex="Arial" style:font-size-complex="12pt"/>
    </style:style>
    <style:style style:name="T348_11" style:family="text">
      <style:text-properties style:font-name="Arial" fo:font-size="12pt" style:font-name-asian="Arial" style:font-size-asian="12pt" style:font-name-complex="Arial" style:font-size-complex="12pt"/>
    </style:style>
    <style:style style:name="T348_12" style:family="text">
      <style:text-properties style:font-name="Arial" fo:font-size="12pt" style:font-name-asian="Arial" style:font-size-asian="12pt" style:font-name-complex="Arial" style:font-size-complex="12pt"/>
    </style:style>
    <style:style style:name="P349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P350" style:family="paragraph" style:parent-style-name="Normal">
      <style:paragraph-properties fo:text-align="justify"/>
      <style:text-properties style:font-name="Arial" style:font-name-complex="Arial"/>
    </style:style>
    <style:style style:name="T350_1" style:family="text" style:parent-style-name="Normal">
      <style:text-properties style:font-name="Arial" style:font-name-complex="Arial"/>
    </style:style>
    <style:style style:name="FR4" style:family="graphic" style:parent-style-name="Normal">
      <style:graphic-properties draw:stroke="solid" svg:stroke-width="0.018cm" svg:stroke-color="#000000" draw:fill-color="#dbe4f0" fo:background-color="#dbe4f0" fo:border-top="#000000 0.018cm solid" fo:border-bottom="#000000 0.018cm solid" fo:border-left="#000000 0.018cm solid" fo:border-right="#000000 0.018cm solid" style:flow-with-text="false" style:run-through="foreground" fo:wrap-option="wrap" draw:auto-grow-height="false" draw:auto-grow-width="false"/>
    </style:style>
    <style:style style:name="P351" style:family="paragraph" style:parent-style-name="Normal">
      <style:paragraph-properties fo:margin-top="0cm" fo:margin-bottom="0cm" fo:margin-left="0.189cm"/>
    </style:style>
    <style:style style:name="T351_1" style:family="text">
      <style:text-properties fo:color="#000000" style:font-name="Arial" fo:font-size="14pt" style:font-size-asian="14pt" fo:font-weight="bold" style:font-weight-asian="bold"/>
    </style:style>
    <style:style style:name="T351_2" style:family="text">
      <style:text-properties fo:letter-spacing="-0.023cm" fo:color="#000000" style:font-name="Arial" fo:font-size="14pt" style:font-size-asian="14pt" fo:font-weight="bold" style:font-weight-asian="bold"/>
    </style:style>
    <style:style style:name="T351_3" style:family="text">
      <style:text-properties fo:color="#000000" style:font-name="Arial" fo:font-size="14pt" style:font-size-asian="14pt" fo:font-weight="bold" style:font-weight-asian="bold"/>
    </style:style>
    <style:style style:name="T351_4" style:family="text">
      <style:text-properties fo:letter-spacing="-0.012cm" fo:color="#000000" style:font-name="Arial" fo:font-size="14pt" style:font-size-asian="14pt" fo:font-weight="bold" style:font-weight-asian="bold"/>
    </style:style>
    <style:style style:name="T351_5" style:family="text">
      <style:text-properties fo:color="#000000" style:font-name="Arial" fo:font-size="14pt" style:font-size-asian="14pt" fo:font-weight="bold" style:font-weight-asian="bold"/>
    </style:style>
    <style:style style:name="T351_6" style:family="text">
      <style:text-properties fo:letter-spacing="-0.016cm" fo:color="#000000" style:font-name="Arial" fo:font-size="14pt" style:font-size-asian="14pt" fo:font-weight="bold" style:font-weight-asian="bold"/>
    </style:style>
    <style:style style:name="T351_7" style:family="text">
      <style:text-properties fo:letter-spacing="-0.004cm" fo:color="#000000" style:font-name="Arial" fo:font-size="14pt" style:font-size-asian="14pt" fo:font-weight="bold" style:font-weight-asian="bold"/>
    </style:style>
    <style:style style:name="P352" style:family="paragraph" style:parent-style-name="Body_20_Text">
      <style:paragraph-properties fo:text-align="justify" fo:margin-left="0cm"/>
      <style:text-properties style:font-name="Arial" fo:font-size="9pt" style:font-size-asian="9pt" style:font-name-complex="Arial" style:font-size-complex="9pt"/>
    </style:style>
    <style:style style:name="P353" style:family="paragraph" style:parent-style-name="Body_20_Text">
      <style:paragraph-properties fo:text-align="justify"/>
    </style:style>
    <style:style style:name="Table5" style:family="table">
      <style:table-properties table:align="left" style:width="18.366cm" fo:margin-left="0.291cm"/>
    </style:style>
    <style:style style:name="Column16" style:family="table-column">
      <style:table-column-properties style:column-width="4.445cm"/>
    </style:style>
    <style:style style:name="Column17" style:family="table-column">
      <style:table-column-properties style:column-width="4.397cm"/>
    </style:style>
    <style:style style:name="Column18" style:family="table-column">
      <style:table-column-properties style:column-width="4.016cm"/>
    </style:style>
    <style:style style:name="Column19" style:family="table-column">
      <style:table-column-properties style:column-width="0.381cm"/>
    </style:style>
    <style:style style:name="Column20" style:family="table-column">
      <style:table-column-properties style:column-width="2.397cm"/>
    </style:style>
    <style:style style:name="Column21" style:family="table-column">
      <style:table-column-properties style:column-width="2.189cm"/>
    </style:style>
    <style:style style:name="Column22" style:family="table-column">
      <style:table-column-properties style:column-width="0.54cm"/>
    </style:style>
    <style:style style:name="Row13" style:family="table-row">
      <style:table-row-properties style:min-row-height="0.847cm"/>
    </style:style>
    <style:style style:name="Cell46" style:family="table-cell">
      <style:table-cell-properties fo:background-color="#dbe4f0"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354" style:family="paragraph" style:parent-style-name="Normal">
      <style:paragraph-properties fo:text-align="justify" fo:margin-left="0.198cm"/>
    </style:style>
    <style:style style:name="T354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47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355" style:family="paragraph" style:parent-style-name="Normal">
      <style:paragraph-properties fo:text-align="justify" fo:margin-right="0.03cm"/>
    </style:style>
    <style:style style:name="T355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14" style:family="table-row">
      <style:table-row-properties style:min-row-height="0.847cm"/>
    </style:style>
    <style:style style:name="Cell48" style:family="table-cell">
      <style:table-cell-properties fo:background-color="#dbe4f0"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356" style:family="paragraph" style:parent-style-name="Normal">
      <style:paragraph-properties fo:text-align="justify" fo:margin-left="0.198cm"/>
    </style:style>
    <style:style style:name="T356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49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357" style:family="paragraph" style:parent-style-name="Normal">
      <style:paragraph-properties fo:text-align="justify"/>
    </style:style>
    <style:style style:name="T357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15" style:family="table-row">
      <style:table-row-properties style:min-row-height="0.873cm"/>
    </style:style>
    <style:style style:name="Cell50" style:family="table-cell">
      <style:table-cell-properties fo:background-color="#dbe4f0"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358" style:family="paragraph" style:parent-style-name="Normal">
      <style:paragraph-properties fo:text-align="justify" fo:margin-left="0.198cm"/>
    </style:style>
    <style:style style:name="T358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51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359" style:family="paragraph" style:parent-style-name="Normal">
      <style:paragraph-properties fo:text-align="justify"/>
    </style:style>
    <style:style style:name="T359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52" style:family="table-cell">
      <style:table-cell-properties fo:background-color="#dbe4f0"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360" style:family="paragraph" style:parent-style-name="Normal">
      <style:paragraph-properties fo:text-align="justify" fo:margin-left="0.199cm" fo:margin-right="0.423cm"/>
    </style:style>
    <style:style style:name="T360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53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361" style:family="paragraph" style:parent-style-name="Normal">
      <style:paragraph-properties fo:text-align="justify"/>
    </style:style>
    <style:style style:name="T361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16" style:family="table-row">
      <style:table-row-properties style:min-row-height="0.794cm"/>
    </style:style>
    <style:style style:name="Cell54" style:family="table-cell">
      <style:table-cell-properties fo:background-color="#d9d9d9"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362" style:family="paragraph" style:parent-style-name="Table_20_Paragraph">
      <style:paragraph-properties fo:text-align="justify" fo:margin-left="0.198cm"/>
    </style:style>
    <style:style style:name="T362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55" style:family="table-cell">
      <style:table-cell-properties fo:background-color="#d9d9d9"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363" style:family="paragraph" style:parent-style-name="Table_20_Paragraph">
      <style:paragraph-properties fo:text-align="justify" fo:margin-left="0cm"/>
    </style:style>
    <style:style style:name="T363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56" style:family="table-cell">
      <style:table-cell-properties fo:background-color="#d9d9d9"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364" style:family="paragraph" style:parent-style-name="Table_20_Paragraph">
      <style:paragraph-properties fo:text-align="justify" fo:margin-left="0cm"/>
    </style:style>
    <style:style style:name="T364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64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17" style:family="table-row">
      <style:table-row-properties style:min-row-height="1.27cm"/>
    </style:style>
    <style:style style:name="Cell57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365" style:family="paragraph" style:parent-style-name="Table_20_Paragraph">
      <style:paragraph-properties fo:text-align="justify" fo:margin-left="0.007cm"/>
    </style:style>
    <style:style style:name="T365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58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366" style:family="paragraph" style:parent-style-name="Table_20_Paragraph">
      <style:paragraph-properties fo:text-align="justify" fo:margin-left="0.011cm"/>
    </style:style>
    <style:style style:name="T366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59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367" style:family="paragraph" style:parent-style-name="Table_20_Paragraph">
      <style:paragraph-properties fo:text-align="justify" fo:margin-left="0.019cm" fo:margin-right="0.002cm"/>
    </style:style>
    <style:style style:name="T367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18" style:family="table-row">
      <style:table-row-properties style:min-row-height="1.27cm"/>
    </style:style>
    <style:style style:name="Cell60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368" style:family="paragraph" style:parent-style-name="Table_20_Paragraph">
      <style:paragraph-properties fo:text-align="justify" fo:margin-left="0.007cm"/>
    </style:style>
    <style:style style:name="T368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68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68_3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61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369" style:family="paragraph" style:parent-style-name="Table_20_Paragraph">
      <style:paragraph-properties fo:text-align="justify" fo:margin-left="0.011cm"/>
    </style:style>
    <style:style style:name="T369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62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370" style:family="paragraph" style:parent-style-name="Table_20_Paragraph">
      <style:paragraph-properties fo:text-align="justify" fo:margin-left="0.019cm"/>
    </style:style>
    <style:style style:name="T370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371" style:family="paragraph" style:parent-style-name="Table_20_Paragraph">
      <style:paragraph-properties fo:text-align="justify" fo:margin-left="0.019cm" fo:margin-right="0.005cm"/>
    </style:style>
    <style:style style:name="T371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372" style:family="paragraph" style:parent-style-name="Table_20_Paragraph">
      <style:paragraph-properties fo:text-align="justify" fo:margin-left="0.019cm" fo:margin-right="0.004cm"/>
    </style:style>
    <style:style style:name="T372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19" style:family="table-row">
      <style:table-row-properties style:min-row-height="0.423cm"/>
    </style:style>
    <style:style style:name="Cell63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373" style:family="paragraph" style:parent-style-name="Table_20_Paragraph">
      <style:paragraph-properties fo:text-align="justify" fo:margin-left="0.007cm"/>
    </style:style>
    <style:style style:name="T373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64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374" style:family="paragraph" style:parent-style-name="Table_20_Paragraph">
      <style:paragraph-properties fo:text-align="justify" fo:margin-left="0.011cm"/>
    </style:style>
    <style:style style:name="T374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74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74_3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65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375" style:family="paragraph" style:parent-style-name="Table_20_Paragraph">
      <style:paragraph-properties fo:text-align="justify" fo:margin-left="0.019cm" fo:margin-right="0.002cm"/>
    </style:style>
    <style:style style:name="T375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75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75_3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20" style:family="table-row">
      <style:table-row-properties style:min-row-height="0.423cm"/>
    </style:style>
    <style:style style:name="Cell66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376" style:family="paragraph" style:parent-style-name="Table_20_Paragraph">
      <style:paragraph-properties fo:text-align="justify" fo:margin-left="0cm"/>
    </style:style>
    <style:style style:name="T376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67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377" style:family="paragraph" style:parent-style-name="Table_20_Paragraph">
      <style:paragraph-properties fo:text-align="justify" fo:margin-left="0cm"/>
    </style:style>
    <style:style style:name="T377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68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378" style:family="paragraph" style:parent-style-name="Table_20_Paragraph">
      <style:paragraph-properties fo:text-align="justify" fo:margin-left="0cm"/>
    </style:style>
    <style:style style:name="T378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21" style:family="table-row">
      <style:table-row-properties style:min-row-height="0.423cm"/>
    </style:style>
    <style:style style:name="Cell69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379" style:family="paragraph" style:parent-style-name="Table_20_Paragraph">
      <style:paragraph-properties fo:text-align="justify" fo:margin-left="0cm"/>
    </style:style>
    <style:style style:name="T379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70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380" style:family="paragraph" style:parent-style-name="Table_20_Paragraph">
      <style:paragraph-properties fo:text-align="justify" fo:margin-left="0cm"/>
    </style:style>
    <style:style style:name="T380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71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381" style:family="paragraph" style:parent-style-name="Table_20_Paragraph">
      <style:paragraph-properties fo:text-align="justify" fo:margin-left="0cm"/>
    </style:style>
    <style:style style:name="T381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382" style:family="paragraph" style:parent-style-name="Normal">
      <style:paragraph-properties fo:text-align="justify" fo:margin-right="0.24cm"/>
      <style:text-properties fo:color="#000000" style:font-name="Arial" fo:font-size="12pt" style:font-name-asian="Arial" style:font-size-asian="12pt" style:font-name-complex="Arial" style:font-size-complex="12pt"/>
    </style:style>
    <style:style style:name="P383" style:family="paragraph" style:parent-style-name="Normal">
      <style:paragraph-properties fo:text-align="justify" fo:margin-right="0.24cm"/>
    </style:style>
    <style:style style:name="T383_1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83_2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83_3" style:family="text" style:parent-style-name="Normal"/>
    <style:style style:name="P384" style:family="paragraph" style:parent-style-name="Annotation_20_text"/>
    <style:style style:name="T384_1" style:family="text"/>
    <style:style style:name="T384_2" style:family="text" style:parent-style-name="Normal"/>
    <style:style style:name="P385" style:family="paragraph" style:parent-style-name="Annotation_20_text"/>
    <style:style style:name="T385_1" style:family="text"/>
    <style:style style:name="T385_2" style:family="text" style:parent-style-name="Mention"/>
    <style:style style:name="T385_3" style:family="text"/>
    <style:style style:name="T385_4" style:family="text">
      <style:text-properties style:font-name="Arial" fo:font-size="12pt" style:font-name-asian="Arial" style:font-size-asian="12pt" style:font-name-complex="Arial" style:font-size-complex="12pt"/>
    </style:style>
    <style:style style:name="T385_5" style:family="text">
      <style:text-properties style:font-name="Arial" fo:font-size="12pt" style:font-name-asian="Arial" style:font-size-asian="12pt" style:font-name-complex="Arial" style:font-size-complex="12pt"/>
    </style:style>
    <style:style style:name="T385_6" style:family="text">
      <style:text-properties style:font-name="Arial" fo:font-size="12pt" style:font-name-asian="Arial" style:font-size-asian="12pt" style:font-name-complex="Arial" style:font-size-complex="12pt"/>
    </style:style>
    <style:style style:name="P386" style:family="paragraph" style:parent-style-name="Normal">
      <style:paragraph-properties fo:text-align="justify" fo:margin-right="0.24cm"/>
      <style:text-properties style:font-name="Arial" fo:font-size="12pt" style:font-name-asian="Arial" style:font-size-asian="12pt" style:font-name-complex="Arial" style:font-size-complex="12pt"/>
    </style:style>
    <style:style style:name="P387" style:family="paragraph" style:parent-style-name="Normal">
      <style:paragraph-properties fo:text-align="justify" fo:margin-right="0.24cm"/>
    </style:style>
    <style:style style:name="T387_1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87_2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87_3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87_4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87_5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87_6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87_7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87_8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87_9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87_10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87_11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87_12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87_13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87_14" style:family="text">
      <style:text-properties style:font-name="Arial" fo:font-size="12pt" style:font-name-asian="Arial" style:font-size-asian="12pt" style:font-name-complex="Arial" style:font-size-complex="12pt"/>
    </style:style>
    <style:style style:name="T387_15" style:family="text">
      <style:text-properties style:font-name="Arial" fo:font-size="12pt" style:font-name-asian="Arial" style:font-size-asian="12pt" style:font-name-complex="Arial" style:font-size-complex="12pt"/>
    </style:style>
    <style:style style:name="T387_16" style:family="text">
      <style:text-properties style:font-name="Arial" fo:font-size="12pt" style:font-name-asian="Arial" style:font-size-asian="12pt" style:font-name-complex="Arial" style:font-size-complex="12pt"/>
    </style:style>
    <style:style style:name="T387_17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P388" style:family="paragraph" style:parent-style-name="Normal">
      <style:paragraph-properties fo:text-align="justify" fo:margin-right="0.24cm"/>
      <style:text-properties fo:color="#000000" style:font-name="Arial" fo:font-size="12pt" style:font-name-asian="Arial" style:font-size-asian="12pt" style:font-name-complex="Arial" style:font-size-complex="12pt"/>
    </style:style>
    <style:style style:name="P389" style:family="paragraph" style:parent-style-name="Normal">
      <style:paragraph-properties fo:text-align="justify" fo:margin-right="0.24cm"/>
    </style:style>
    <style:style style:name="T389_1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89_2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89_3" style:family="text">
      <style:text-properties style:font-name="Arial" fo:font-size="12pt" style:font-name-asian="Arial" style:font-size-asian="12pt" style:font-name-complex="Arial" style:font-size-complex="12pt"/>
    </style:style>
    <style:style style:name="T389_4" style:family="text">
      <style:text-properties style:font-name="Arial" fo:font-size="12pt" style:font-name-asian="Arial" style:font-size-asian="12pt" style:font-name-complex="Arial" style:font-size-complex="12pt"/>
    </style:style>
    <style:style style:name="T389_5" style:family="text">
      <style:text-properties style:font-name="Arial" fo:font-size="12pt" style:font-name-asian="Arial" style:font-size-asian="12pt" style:font-name-complex="Arial" style:font-size-complex="12pt"/>
    </style:style>
    <style:style style:name="T389_6" style:family="text">
      <style:text-properties style:font-name="Arial" fo:font-size="12pt" style:font-name-asian="Arial" style:font-size-asian="12pt" style:font-name-complex="Arial" style:font-size-complex="12pt"/>
    </style:style>
    <style:style style:name="T389_7" style:family="text">
      <style:text-properties style:font-name="Arial" fo:font-size="12pt" style:font-name-asian="Arial" style:font-size-asian="12pt" style:font-name-complex="Arial" style:font-size-complex="12pt"/>
    </style:style>
    <style:style style:name="T389_8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P390" style:family="paragraph" style:parent-style-name="Normal">
      <style:paragraph-properties fo:text-align="justify" fo:margin-right="0.24cm"/>
      <style:text-properties fo:color="#000000" style:font-name="Arial" fo:font-size="12pt" style:font-name-asian="Arial" style:font-size-asian="12pt" style:font-name-complex="Arial" style:font-size-complex="12pt"/>
    </style:style>
    <style:style style:name="P391" style:family="paragraph" style:parent-style-name="Body_20_Text">
      <style:paragraph-properties fo:text-align="justify" fo:margin-left="0cm" fo:margin-right="0.265cm"/>
    </style:style>
    <style:style style:name="T391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391_2" style:family="text">
      <style:text-properties style:font-name="Arial" fo:font-size="12pt" style:font-name-asian="Arial" style:font-size-asian="12pt" style:font-name-complex="Arial" style:font-size-complex="12pt"/>
    </style:style>
    <style:style style:name="P392" style:family="paragraph" style:parent-style-name="Body_20_Text">
      <style:paragraph-properties fo:text-align="justify" fo:margin-left="0cm" fo:margin-right="0.256cm"/>
    </style:style>
    <style:style style:name="T392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392_2" style:family="text">
      <style:text-properties style:font-name="Arial" fo:font-size="12pt" style:font-name-asian="Arial" style:font-size-asian="12pt" style:font-name-complex="Arial" style:font-size-complex="12pt"/>
    </style:style>
    <style:style style:name="P393" style:family="paragraph" style:parent-style-name="Body_20_Text">
      <style:paragraph-properties fo:text-align="justify" fo:margin-left="0cm" fo:margin-right="0.245cm"/>
    </style:style>
    <style:style style:name="T393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393_2" style:family="text">
      <style:text-properties style:font-name="Arial" fo:font-size="12pt" style:font-name-asian="Arial" style:font-size-asian="12pt" style:font-name-complex="Arial" style:font-size-complex="12pt"/>
    </style:style>
    <style:style style:name="P394" style:family="paragraph" style:parent-style-name="Body_20_Text">
      <style:paragraph-properties fo:text-align="justify" fo:margin-left="0cm" fo:margin-right="0.247cm"/>
      <style:text-properties style:font-name="Arial" fo:font-size="12pt" style:font-name-asian="Arial" style:font-size-asian="12pt" style:font-name-complex="Arial" style:font-size-complex="12pt"/>
    </style:style>
    <style:style style:name="P395" style:family="paragraph" style:parent-style-name="Heading_20_5">
      <style:paragraph-properties fo:margin-left="0cm"/>
    </style:style>
    <style:style style:name="T395_1" style:family="text">
      <style:text-properties fo:color="#000000" style:font-name="Arial" fo:font-size="12pt" style:font-name-asian="Arial" style:font-size-asian="12pt" style:font-name-complex="Arial" style:font-size-complex="12pt" fo:font-weight="normal" style:font-weight-asian="normal" style:font-weight-complex="normal"/>
    </style:style>
    <style:style style:name="P396" style:family="paragraph" style:parent-style-name="Normal">
      <style:paragraph-properties fo:text-align="justify" fo:margin-right="0.247cm"/>
      <style:text-properties fo:color="#000000" style:font-name="Arial" fo:font-size="12pt" style:font-name-asian="Arial" style:font-size-asian="12pt" style:font-name-complex="Arial" style:font-size-complex="12pt"/>
    </style:style>
    <style:style style:name="P397" style:family="paragraph" style:parent-style-name="Heading_20_5">
      <style:paragraph-properties fo:margin-left="0cm"/>
    </style:style>
    <style:style style:name="T397_1" style:family="text">
      <style:text-properties style:font-name="Arial" fo:font-size="12pt" style:font-name-asian="Arial" style:font-size-asian="12pt" style:font-name-complex="Arial" style:font-size-complex="12pt"/>
    </style:style>
    <style:style style:name="T397_2" style:family="text">
      <style:text-properties fo:letter-spacing="-0.016cm" style:font-name="Arial" fo:font-size="12pt" style:font-name-asian="Arial" style:font-size-asian="12pt" style:font-name-complex="Arial" style:font-size-complex="12pt"/>
    </style:style>
    <style:style style:name="T397_3" style:family="text">
      <style:text-properties style:font-name="Arial" fo:font-size="12pt" style:font-name-asian="Arial" style:font-size-asian="12pt" style:font-name-complex="Arial" style:font-size-complex="12pt"/>
    </style:style>
    <style:style style:name="T397_4" style:family="text">
      <style:text-properties fo:letter-spacing="-0.016cm" style:font-name="Arial" fo:font-size="12pt" style:font-name-asian="Arial" style:font-size-asian="12pt" style:font-name-complex="Arial" style:font-size-complex="12pt"/>
    </style:style>
    <style:style style:name="T397_5" style:family="text">
      <style:text-properties style:font-name="Arial" fo:font-size="12pt" style:font-name-asian="Arial" style:font-size-asian="12pt" style:font-name-complex="Arial" style:font-size-complex="12pt"/>
    </style:style>
    <style:style style:name="T397_6" style:family="text">
      <style:text-properties fo:letter-spacing="-0.011cm" style:font-name="Arial" fo:font-size="12pt" style:font-name-asian="Arial" style:font-size-asian="12pt" style:font-name-complex="Arial" style:font-size-complex="12pt"/>
    </style:style>
    <style:style style:name="T397_7" style:family="text">
      <style:text-properties style:font-name="Arial" fo:font-size="12pt" style:font-name-asian="Arial" style:font-size-asian="12pt" style:font-name-complex="Arial" style:font-size-complex="12pt"/>
    </style:style>
    <style:style style:name="T397_8" style:family="text">
      <style:text-properties fo:letter-spacing="-0.018cm" style:font-name="Arial" fo:font-size="12pt" style:font-name-asian="Arial" style:font-size-asian="12pt" style:font-name-complex="Arial" style:font-size-complex="12pt"/>
    </style:style>
    <style:style style:name="T397_9" style:family="text">
      <style:text-properties style:font-name="Arial" fo:font-size="12pt" style:font-name-asian="Arial" style:font-size-asian="12pt" style:font-name-complex="Arial" style:font-size-complex="12pt"/>
    </style:style>
    <style:style style:name="T397_10" style:family="text">
      <style:text-properties fo:letter-spacing="-0.014cm" style:font-name="Arial" fo:font-size="12pt" style:font-name-asian="Arial" style:font-size-asian="12pt" style:font-name-complex="Arial" style:font-size-complex="12pt"/>
    </style:style>
    <style:style style:name="T397_11" style:family="text">
      <style:text-properties style:font-name="Arial" fo:font-size="12pt" style:font-name-asian="Arial" style:font-size-asian="12pt" style:font-name-complex="Arial" style:font-size-complex="12pt"/>
    </style:style>
    <style:style style:name="T397_12" style:family="text">
      <style:text-properties fo:letter-spacing="-0.014cm" style:font-name="Arial" fo:font-size="12pt" style:font-name-asian="Arial" style:font-size-asian="12pt" style:font-name-complex="Arial" style:font-size-complex="12pt"/>
    </style:style>
    <style:style style:name="T397_13" style:family="text">
      <style:text-properties style:font-name="Arial" fo:font-size="12pt" style:font-name-asian="Arial" style:font-size-asian="12pt" style:font-name-complex="Arial" style:font-size-complex="12pt"/>
    </style:style>
    <style:style style:name="T397_14" style:family="text">
      <style:text-properties fo:letter-spacing="-0.016cm" style:font-name="Arial" fo:font-size="12pt" style:font-name-asian="Arial" style:font-size-asian="12pt" style:font-name-complex="Arial" style:font-size-complex="12pt"/>
    </style:style>
    <style:style style:name="T397_15" style:family="text">
      <style:text-properties style:font-name="Arial" fo:font-size="12pt" style:font-name-asian="Arial" style:font-size-asian="12pt" style:font-name-complex="Arial" style:font-size-complex="12pt"/>
    </style:style>
    <style:style style:name="T397_16" style:family="text">
      <style:text-properties fo:letter-spacing="-0.016cm" style:font-name="Arial" fo:font-size="12pt" style:font-name-asian="Arial" style:font-size-asian="12pt" style:font-name-complex="Arial" style:font-size-complex="12pt"/>
    </style:style>
    <style:style style:name="T397_17" style:family="text">
      <style:text-properties style:font-name="Arial" fo:font-size="12pt" style:font-name-asian="Arial" style:font-size-asian="12pt" style:font-name-complex="Arial" style:font-size-complex="12pt"/>
    </style:style>
    <style:style style:name="T397_18" style:family="text">
      <style:text-properties fo:letter-spacing="-0.014cm" style:font-name="Arial" fo:font-size="12pt" style:font-name-asian="Arial" style:font-size-asian="12pt" style:font-name-complex="Arial" style:font-size-complex="12pt"/>
    </style:style>
    <style:style style:name="T397_19" style:family="text">
      <style:text-properties style:font-name="Arial" fo:font-size="12pt" style:font-name-asian="Arial" style:font-size-asian="12pt" style:font-name-complex="Arial" style:font-size-complex="12pt"/>
    </style:style>
    <style:style style:name="T397_20" style:family="text">
      <style:text-properties fo:letter-spacing="0.004cm" style:font-name="Arial" fo:font-size="12pt" style:font-name-asian="Arial" style:font-size-asian="12pt" style:font-name-complex="Arial" style:font-size-complex="12pt"/>
    </style:style>
    <style:style style:name="T397_21" style:family="text">
      <style:text-properties style:font-name="Arial" fo:font-size="12pt" style:font-name-asian="Arial" style:font-size-asian="12pt" style:font-name-complex="Arial" style:font-size-complex="12pt" fo:font-weight="normal" style:font-weight-asian="normal" style:font-weight-complex="normal"/>
    </style:style>
    <style:style style:name="T397_22" style:family="text">
      <style:text-properties style:font-name="Arial" fo:font-size="12pt" style:font-name-asian="Arial" style:font-size-asian="12pt" style:font-name-complex="Arial" style:font-size-complex="12pt" fo:font-weight="normal" style:font-weight-asian="normal" style:font-weight-complex="normal"/>
    </style:style>
    <style:style style:name="T397_23" style:family="text">
      <style:text-properties fo:letter-spacing="-0.004cm" style:font-name="Arial" fo:font-size="12pt" style:font-name-asian="Arial" style:font-size-asian="12pt" style:font-name-complex="Arial" style:font-size-complex="12pt" fo:font-weight="normal" style:font-weight-asian="normal" style:font-weight-complex="normal"/>
    </style:style>
    <style:style style:name="P398" style:family="paragraph" style:parent-style-name="Heading_20_5">
      <style:paragraph-properties fo:margin-left="0cm"/>
      <style:text-properties fo:color="#000000" style:font-name="Arial" fo:font-size="12pt" style:font-name-asian="Arial" style:font-size-asian="12pt" style:font-name-complex="Arial" style:font-size-complex="12pt" fo:font-weight="normal" style:font-weight-asian="normal" style:font-weight-complex="normal"/>
    </style:style>
    <style:style style:name="Table6" style:family="table">
      <style:table-properties table:align="left" style:width="18.367cm" fo:margin-left="0.291cm"/>
    </style:style>
    <style:style style:name="Column23" style:family="table-column">
      <style:table-column-properties style:column-width="4.445cm"/>
    </style:style>
    <style:style style:name="Column24" style:family="table-column">
      <style:table-column-properties style:column-width="4.397cm"/>
    </style:style>
    <style:style style:name="Column25" style:family="table-column">
      <style:table-column-properties style:column-width="4.016cm"/>
    </style:style>
    <style:style style:name="Column26" style:family="table-column">
      <style:table-column-properties style:column-width="0.381cm"/>
    </style:style>
    <style:style style:name="Column27" style:family="table-column">
      <style:table-column-properties style:column-width="2.397cm"/>
    </style:style>
    <style:style style:name="Column28" style:family="table-column">
      <style:table-column-properties style:column-width="2.191cm"/>
    </style:style>
    <style:style style:name="Column29" style:family="table-column">
      <style:table-column-properties style:column-width="0.54cm"/>
    </style:style>
    <style:style style:name="Row22" style:family="table-row">
      <style:table-row-properties style:min-row-height="0.847cm"/>
    </style:style>
    <style:style style:name="Cell72" style:family="table-cell">
      <style:table-cell-properties fo:background-color="#dbe4f0"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399" style:family="paragraph" style:parent-style-name="Normal">
      <style:paragraph-properties fo:text-align="justify" fo:margin-left="0.198cm"/>
    </style:style>
    <style:style style:name="T399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73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400" style:family="paragraph" style:parent-style-name="Normal">
      <style:paragraph-properties fo:text-align="justify" fo:margin-right="0.03cm"/>
    </style:style>
    <style:style style:name="T400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00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00_3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23" style:family="table-row">
      <style:table-row-properties style:min-row-height="0.847cm"/>
    </style:style>
    <style:style style:name="Cell74" style:family="table-cell">
      <style:table-cell-properties fo:background-color="#dbe4f0"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401" style:family="paragraph" style:parent-style-name="Normal">
      <style:paragraph-properties fo:text-align="justify" fo:margin-left="0.198cm"/>
    </style:style>
    <style:style style:name="T401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75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402" style:family="paragraph" style:parent-style-name="Normal">
      <style:paragraph-properties fo:text-align="justify"/>
    </style:style>
    <style:style style:name="T402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24" style:family="table-row">
      <style:table-row-properties style:min-row-height="0.873cm"/>
    </style:style>
    <style:style style:name="Cell76" style:family="table-cell">
      <style:table-cell-properties fo:background-color="#dbe4f0"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403" style:family="paragraph" style:parent-style-name="Normal">
      <style:paragraph-properties fo:text-align="justify" fo:margin-left="0.198cm"/>
    </style:style>
    <style:style style:name="T403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77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404" style:family="paragraph" style:parent-style-name="Normal">
      <style:paragraph-properties fo:text-align="justify"/>
    </style:style>
    <style:style style:name="T404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78" style:family="table-cell">
      <style:table-cell-properties fo:background-color="#dbe4f0"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405" style:family="paragraph" style:parent-style-name="Normal">
      <style:paragraph-properties fo:text-align="justify" fo:margin-left="0.199cm" fo:margin-right="0.423cm"/>
    </style:style>
    <style:style style:name="T405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79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406" style:family="paragraph" style:parent-style-name="Normal">
      <style:paragraph-properties fo:text-align="justify"/>
    </style:style>
    <style:style style:name="T406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25" style:family="table-row">
      <style:table-row-properties style:min-row-height="0.794cm"/>
    </style:style>
    <style:style style:name="Cell80" style:family="table-cell">
      <style:table-cell-properties fo:background-color="#d9d9d9"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407" style:family="paragraph" style:parent-style-name="Table_20_Paragraph">
      <style:paragraph-properties fo:text-align="justify" fo:margin-left="0.198cm"/>
    </style:style>
    <style:style style:name="T407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81" style:family="table-cell">
      <style:table-cell-properties fo:background-color="#d9d9d9"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408" style:family="paragraph" style:parent-style-name="Table_20_Paragraph">
      <style:paragraph-properties fo:text-align="justify" fo:margin-left="0cm"/>
    </style:style>
    <style:style style:name="T408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82" style:family="table-cell">
      <style:table-cell-properties fo:background-color="#d9d9d9"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409" style:family="paragraph" style:parent-style-name="Table_20_Paragraph">
      <style:paragraph-properties fo:text-align="justify" fo:margin-left="0cm"/>
    </style:style>
    <style:style style:name="T409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09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26" style:family="table-row">
      <style:table-row-properties style:min-row-height="1.27cm"/>
    </style:style>
    <style:style style:name="Cell83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410" style:family="paragraph" style:parent-style-name="Table_20_Paragraph">
      <style:paragraph-properties fo:text-align="justify" fo:margin-left="0.007cm"/>
    </style:style>
    <style:style style:name="T410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10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10_3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10_4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10_5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84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411" style:family="paragraph" style:parent-style-name="Table_20_Paragraph">
      <style:paragraph-properties fo:text-align="justify" fo:margin-left="0.011cm"/>
    </style:style>
    <style:style style:name="T411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85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412" style:family="paragraph" style:parent-style-name="Table_20_Paragraph">
      <style:paragraph-properties fo:text-align="justify" fo:line-height="116%" fo:margin-bottom="0.282cm" fo:margin-left="0.019cm" fo:margin-right="0.002cm"/>
    </style:style>
    <style:style style:name="T412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27" style:family="table-row">
      <style:table-row-properties style:min-row-height="1.27cm"/>
    </style:style>
    <style:style style:name="Cell86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413" style:family="paragraph" style:parent-style-name="Table_20_Paragraph">
      <style:paragraph-properties fo:text-align="justify" fo:line-height="116%" fo:margin-bottom="0.282cm" fo:margin-left="0.007cm"/>
    </style:style>
    <style:style style:name="T413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87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414" style:family="paragraph" style:parent-style-name="Table_20_Paragraph">
      <style:paragraph-properties fo:text-align="justify" fo:margin-left="0.011cm"/>
    </style:style>
    <style:style style:name="T414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415" style:family="paragraph" style:parent-style-name="Table_20_Paragraph">
      <style:paragraph-properties fo:text-align="justify" fo:margin-left="0.011cm"/>
    </style:style>
    <style:style style:name="T415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416" style:family="paragraph" style:parent-style-name="Table_20_Paragraph">
      <style:paragraph-properties fo:text-align="justify" fo:margin-left="0.011cm"/>
    </style:style>
    <style:style style:name="T416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88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417" style:family="paragraph" style:parent-style-name="Table_20_Paragraph">
      <style:paragraph-properties fo:text-align="justify" fo:margin-left="0.019cm" fo:margin-right="0.005cm"/>
    </style:style>
    <style:style style:name="T417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418" style:family="paragraph" style:parent-style-name="Table_20_Paragraph">
      <style:paragraph-properties fo:text-align="justify" fo:margin-left="0.019cm" fo:margin-right="0.004cm"/>
    </style:style>
    <style:style style:name="T418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419" style:family="paragraph" style:parent-style-name="Table_20_Paragraph">
      <style:paragraph-properties fo:text-align="justify" fo:margin-left="0.019cm"/>
    </style:style>
    <style:style style:name="T419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28" style:family="table-row">
      <style:table-row-properties style:min-row-height="0.423cm"/>
    </style:style>
    <style:style style:name="Cell89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420" style:family="paragraph" style:parent-style-name="Table_20_Paragraph">
      <style:paragraph-properties fo:text-align="justify" fo:line-height="116%" fo:margin-bottom="0.282cm" fo:margin-left="0.007cm"/>
    </style:style>
    <style:style style:name="T420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90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421" style:family="paragraph" style:parent-style-name="Table_20_Paragraph">
      <style:paragraph-properties fo:text-align="justify" fo:line-height="116%" fo:margin-bottom="0.282cm" fo:margin-left="0.019cm" fo:margin-right="0.002cm"/>
    </style:style>
    <style:style style:name="T421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91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422" style:family="paragraph" style:parent-style-name="Table_20_Paragraph">
      <style:paragraph-properties fo:text-align="justify" fo:margin-left="0.019cm" fo:margin-right="0.002cm"/>
    </style:style>
    <style:style style:name="T422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423" style:family="paragraph" style:parent-style-name="Normal">
      <style:paragraph-properties fo:text-align="justify"/>
      <style:text-properties fo:color="#000000" style:font-name="Arial" fo:font-size="12pt" style:font-name-asian="Arial" style:font-size-asian="12pt" style:font-name-complex="Arial" style:font-size-complex="12pt"/>
    </style:style>
    <style:style style:name="P424" style:family="paragraph" style:parent-style-name="Normal">
      <style:paragraph-properties fo:text-align="justify"/>
    </style:style>
    <style:style style:name="T424_1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P425" style:family="paragraph" style:parent-style-name="Normal">
      <style:paragraph-properties fo:text-align="justify"/>
      <style:text-properties fo:color="#000000" style:font-name="Arial" fo:font-size="12pt" style:font-name-asian="Arial" style:font-size-asian="12pt" style:font-name-complex="Arial" style:font-size-complex="12pt"/>
    </style:style>
    <style:style style:name="P426" style:family="paragraph" style:parent-style-name="Normal">
      <style:paragraph-properties fo:text-align="justify"/>
    </style:style>
    <style:style style:name="T426_1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426_2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426_3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426_4" style:family="text">
      <style:text-properties style:font-name="Arial" fo:font-size="12pt" style:font-name-asian="Arial" style:font-size-asian="12pt" style:font-name-complex="Arial" style:font-size-complex="12pt"/>
    </style:style>
    <style:style style:name="T426_5" style:family="text">
      <style:text-properties style:font-name="Arial" fo:font-size="12pt" style:font-name-asian="Arial" style:font-size-asian="12pt" style:font-name-complex="Arial" style:font-size-complex="12pt"/>
    </style:style>
    <style:style style:name="T426_6" style:family="text">
      <style:text-properties style:font-name="Arial" fo:font-size="12pt" style:font-name-asian="Arial" style:font-size-asian="12pt" style:font-name-complex="Arial" style:font-size-complex="12pt"/>
    </style:style>
    <style:style style:name="T426_7" style:family="text">
      <style:text-properties style:font-name="Arial" fo:font-size="12pt" style:font-name-asian="Arial" style:font-size-asian="12pt" style:font-name-complex="Arial" style:font-size-complex="12pt"/>
    </style:style>
    <style:style style:name="T426_8" style:family="text">
      <style:text-properties style:font-name="Arial" fo:font-size="12pt" style:font-name-asian="Arial" style:font-size-asian="12pt" style:font-name-complex="Arial" style:font-size-complex="12pt"/>
    </style:style>
    <style:style style:name="T426_9" style:family="text">
      <style:text-properties style:font-name="Arial" fo:font-size="12pt" style:font-name-asian="Arial" style:font-size-asian="12pt" style:font-name-complex="Arial" style:font-size-complex="12pt"/>
    </style:style>
    <style:style style:name="T426_10" style:family="text">
      <style:text-properties style:font-name="Arial" fo:font-size="12pt" style:font-name-asian="Arial" style:font-size-asian="12pt" style:font-name-complex="Arial" style:font-size-complex="12pt"/>
    </style:style>
    <style:style style:name="T426_11" style:family="text">
      <style:text-properties style:font-name="Arial" fo:font-size="12pt" style:font-name-asian="Arial" style:font-size-asian="12pt" style:font-name-complex="Arial" style:font-size-complex="12pt"/>
    </style:style>
    <style:style style:name="T426_12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426_13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426_14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426_15" style:family="text">
      <style:text-properties style:font-name="Arial" fo:font-size="12pt" style:font-name-asian="Arial" style:font-size-asian="12pt" style:font-name-complex="Arial" style:font-size-complex="12pt"/>
    </style:style>
    <style:style style:name="T426_16" style:family="text">
      <style:text-properties style:font-name="Arial" fo:font-size="12pt" style:font-name-asian="Arial" style:font-size-asian="12pt" style:font-name-complex="Arial" style:font-size-complex="12pt"/>
    </style:style>
    <style:style style:name="T426_17" style:family="text">
      <style:text-properties style:font-name="Arial" fo:font-size="12pt" style:font-name-asian="Arial" style:font-size-asian="12pt" style:font-name-complex="Arial" style:font-size-complex="12pt"/>
    </style:style>
    <style:style style:name="T426_18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P427" style:family="paragraph" style:parent-style-name="Normal">
      <style:paragraph-properties fo:text-align="justify"/>
      <style:text-properties fo:color="#000000" style:font-name="Arial" fo:font-size="12pt" style:font-name-asian="Arial" style:font-size-asian="12pt" style:font-name-complex="Arial" style:font-size-complex="12pt"/>
    </style:style>
    <style:style style:name="P428" style:family="paragraph" style:parent-style-name="Normal">
      <style:paragraph-properties fo:text-align="justify"/>
    </style:style>
    <style:style style:name="T428_1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428_2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P429" style:family="paragraph" style:parent-style-name="Normal">
      <style:paragraph-properties fo:text-align="justify"/>
      <style:text-properties fo:color="#000000" style:font-name="Arial" fo:font-size="12pt" style:font-name-asian="Arial" style:font-size-asian="12pt" style:font-name-complex="Arial" style:font-size-complex="12pt"/>
    </style:style>
    <style:style style:name="P430" style:family="paragraph" style:parent-style-name="Normal">
      <style:paragraph-properties fo:text-align="justify"/>
    </style:style>
    <style:style style:name="T430_1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P431" style:family="paragraph" style:parent-style-name="Normal">
      <style:paragraph-properties fo:text-align="justify"/>
      <style:text-properties fo:color="#000000" style:font-name="Arial" fo:font-size="12pt" style:font-name-asian="Arial" style:font-size-asian="12pt" style:font-name-complex="Arial" style:font-size-complex="12pt"/>
    </style:style>
    <style:style style:name="P432" style:family="paragraph" style:parent-style-name="Heading_20_5">
      <style:paragraph-properties fo:margin-left="0cm"/>
    </style:style>
    <style:style style:name="T432_1" style:family="text">
      <style:text-properties style:font-name="Arial" fo:font-size="12pt" style:font-name-asian="Arial" style:font-size-asian="12pt" style:font-name-complex="Arial" style:font-size-complex="12pt"/>
    </style:style>
    <style:style style:name="T432_2" style:family="text">
      <style:text-properties fo:letter-spacing="-0.016cm" style:font-name="Arial" fo:font-size="12pt" style:font-name-asian="Arial" style:font-size-asian="12pt" style:font-name-complex="Arial" style:font-size-complex="12pt"/>
    </style:style>
    <style:style style:name="T432_3" style:family="text">
      <style:text-properties style:font-name="Arial" fo:font-size="12pt" style:font-name-asian="Arial" style:font-size-asian="12pt" style:font-name-complex="Arial" style:font-size-complex="12pt"/>
    </style:style>
    <style:style style:name="T432_4" style:family="text">
      <style:text-properties fo:letter-spacing="-0.016cm" style:font-name="Arial" fo:font-size="12pt" style:font-name-asian="Arial" style:font-size-asian="12pt" style:font-name-complex="Arial" style:font-size-complex="12pt"/>
    </style:style>
    <style:style style:name="T432_5" style:family="text">
      <style:text-properties style:font-name="Arial" fo:font-size="12pt" style:font-name-asian="Arial" style:font-size-asian="12pt" style:font-name-complex="Arial" style:font-size-complex="12pt"/>
    </style:style>
    <style:style style:name="T432_6" style:family="text">
      <style:text-properties fo:letter-spacing="-0.011cm" style:font-name="Arial" fo:font-size="12pt" style:font-name-asian="Arial" style:font-size-asian="12pt" style:font-name-complex="Arial" style:font-size-complex="12pt"/>
    </style:style>
    <style:style style:name="T432_7" style:family="text">
      <style:text-properties style:font-name="Arial" fo:font-size="12pt" style:font-name-asian="Arial" style:font-size-asian="12pt" style:font-name-complex="Arial" style:font-size-complex="12pt"/>
    </style:style>
    <style:style style:name="T432_8" style:family="text">
      <style:text-properties fo:letter-spacing="-0.018cm" style:font-name="Arial" fo:font-size="12pt" style:font-name-asian="Arial" style:font-size-asian="12pt" style:font-name-complex="Arial" style:font-size-complex="12pt"/>
    </style:style>
    <style:style style:name="T432_9" style:family="text">
      <style:text-properties style:font-name="Arial" fo:font-size="12pt" style:font-name-asian="Arial" style:font-size-asian="12pt" style:font-name-complex="Arial" style:font-size-complex="12pt"/>
    </style:style>
    <style:style style:name="T432_10" style:family="text">
      <style:text-properties fo:letter-spacing="-0.014cm" style:font-name="Arial" fo:font-size="12pt" style:font-name-asian="Arial" style:font-size-asian="12pt" style:font-name-complex="Arial" style:font-size-complex="12pt"/>
    </style:style>
    <style:style style:name="T432_11" style:family="text">
      <style:text-properties style:font-name="Arial" fo:font-size="12pt" style:font-name-asian="Arial" style:font-size-asian="12pt" style:font-name-complex="Arial" style:font-size-complex="12pt"/>
    </style:style>
    <style:style style:name="T432_12" style:family="text">
      <style:text-properties fo:letter-spacing="-0.014cm" style:font-name="Arial" fo:font-size="12pt" style:font-name-asian="Arial" style:font-size-asian="12pt" style:font-name-complex="Arial" style:font-size-complex="12pt"/>
    </style:style>
    <style:style style:name="T432_13" style:family="text">
      <style:text-properties style:font-name="Arial" fo:font-size="12pt" style:font-name-asian="Arial" style:font-size-asian="12pt" style:font-name-complex="Arial" style:font-size-complex="12pt"/>
    </style:style>
    <style:style style:name="T432_14" style:family="text">
      <style:text-properties fo:letter-spacing="-0.016cm" style:font-name="Arial" fo:font-size="12pt" style:font-name-asian="Arial" style:font-size-asian="12pt" style:font-name-complex="Arial" style:font-size-complex="12pt"/>
    </style:style>
    <style:style style:name="T432_15" style:family="text">
      <style:text-properties style:font-name="Arial" fo:font-size="12pt" style:font-name-asian="Arial" style:font-size-asian="12pt" style:font-name-complex="Arial" style:font-size-complex="12pt"/>
    </style:style>
    <style:style style:name="T432_16" style:family="text">
      <style:text-properties fo:letter-spacing="-0.016cm" style:font-name="Arial" fo:font-size="12pt" style:font-name-asian="Arial" style:font-size-asian="12pt" style:font-name-complex="Arial" style:font-size-complex="12pt"/>
    </style:style>
    <style:style style:name="T432_17" style:family="text">
      <style:text-properties style:font-name="Arial" fo:font-size="12pt" style:font-name-asian="Arial" style:font-size-asian="12pt" style:font-name-complex="Arial" style:font-size-complex="12pt"/>
    </style:style>
    <style:style style:name="T432_18" style:family="text">
      <style:text-properties fo:letter-spacing="-0.014cm" style:font-name="Arial" fo:font-size="12pt" style:font-name-asian="Arial" style:font-size-asian="12pt" style:font-name-complex="Arial" style:font-size-complex="12pt"/>
    </style:style>
    <style:style style:name="T432_19" style:family="text">
      <style:text-properties style:font-name="Arial" fo:font-size="12pt" style:font-name-asian="Arial" style:font-size-asian="12pt" style:font-name-complex="Arial" style:font-size-complex="12pt"/>
    </style:style>
    <style:style style:name="T432_20" style:family="text">
      <style:text-properties fo:letter-spacing="0.004cm" style:font-name="Arial" fo:font-size="12pt" style:font-name-asian="Arial" style:font-size-asian="12pt" style:font-name-complex="Arial" style:font-size-complex="12pt"/>
    </style:style>
    <style:style style:name="T432_21" style:family="text">
      <style:text-properties style:font-name="Arial" fo:font-size="12pt" style:font-name-asian="Arial" style:font-size-asian="12pt" style:font-name-complex="Arial" style:font-size-complex="12pt" fo:font-weight="normal" style:font-weight-asian="normal" style:font-weight-complex="normal"/>
    </style:style>
    <style:style style:name="T432_22" style:family="text">
      <style:text-properties fo:letter-spacing="-0.004cm" style:font-name="Arial" fo:font-size="12pt" style:font-name-asian="Arial" style:font-size-asian="12pt" style:font-name-complex="Arial" style:font-size-complex="12pt" fo:font-weight="normal" style:font-weight-asian="normal" style:font-weight-complex="normal"/>
    </style:style>
    <style:style style:name="P433" style:family="paragraph" style:parent-style-name="Normal">
      <style:paragraph-properties fo:text-align="justify"/>
      <style:text-properties fo:color="#000000" style:font-name="Arial" fo:font-size="12pt" style:font-name-asian="Arial" style:font-size-asian="12pt" style:font-name-complex="Arial" style:font-size-complex="12pt"/>
    </style:style>
    <style:style style:name="Table7" style:family="table">
      <style:table-properties table:align="left" style:width="18.685cm" fo:margin-left="0.291cm"/>
    </style:style>
    <style:style style:name="Column30" style:family="table-column">
      <style:table-column-properties style:column-width="4.21cm"/>
    </style:style>
    <style:style style:name="Column31" style:family="table-column">
      <style:table-column-properties style:column-width="4.124cm"/>
    </style:style>
    <style:style style:name="Column32" style:family="table-column">
      <style:table-column-properties style:column-width="3.851cm"/>
    </style:style>
    <style:style style:name="Column33" style:family="table-column">
      <style:table-column-properties style:column-width="0.52cm"/>
    </style:style>
    <style:style style:name="Column34" style:family="table-column">
      <style:table-column-properties style:column-width="2.722cm"/>
    </style:style>
    <style:style style:name="Column35" style:family="table-column">
      <style:table-column-properties style:column-width="2.72cm"/>
    </style:style>
    <style:style style:name="Column36" style:family="table-column">
      <style:table-column-properties style:column-width="0.538cm"/>
    </style:style>
    <style:style style:name="Row29" style:family="table-row">
      <style:table-row-properties style:min-row-height="0.847cm"/>
    </style:style>
    <style:style style:name="Cell92" style:family="table-cell">
      <style:table-cell-properties fo:background-color="#dbe4f0"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434" style:family="paragraph" style:parent-style-name="Normal">
      <style:paragraph-properties fo:text-align="justify" fo:margin-left="0.198cm"/>
    </style:style>
    <style:style style:name="T434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93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435" style:family="paragraph" style:parent-style-name="Normal">
      <style:paragraph-properties fo:text-align="justify" fo:margin-right="0.03cm"/>
    </style:style>
    <style:style style:name="T435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30" style:family="table-row">
      <style:table-row-properties style:min-row-height="0.847cm"/>
    </style:style>
    <style:style style:name="Cell94" style:family="table-cell">
      <style:table-cell-properties fo:background-color="#dbe4f0"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436" style:family="paragraph" style:parent-style-name="Normal">
      <style:paragraph-properties fo:text-align="justify" fo:margin-left="0.198cm"/>
    </style:style>
    <style:style style:name="T436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95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437" style:family="paragraph" style:parent-style-name="Normal">
      <style:paragraph-properties fo:text-align="justify"/>
    </style:style>
    <style:style style:name="T437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31" style:family="table-row">
      <style:table-row-properties style:min-row-height="0.873cm"/>
    </style:style>
    <style:style style:name="Cell96" style:family="table-cell">
      <style:table-cell-properties fo:background-color="#dbe4f0"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438" style:family="paragraph" style:parent-style-name="Normal">
      <style:paragraph-properties fo:text-align="justify" fo:margin-left="0.198cm"/>
    </style:style>
    <style:style style:name="T438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97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439" style:family="paragraph" style:parent-style-name="Normal">
      <style:paragraph-properties fo:text-align="justify"/>
    </style:style>
    <style:style style:name="T439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98" style:family="table-cell">
      <style:table-cell-properties fo:background-color="#dbe4f0"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440" style:family="paragraph" style:parent-style-name="Normal">
      <style:paragraph-properties fo:text-align="justify" fo:margin-left="0.199cm" fo:margin-right="0.423cm"/>
    </style:style>
    <style:style style:name="T440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40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99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441" style:family="paragraph" style:parent-style-name="Normal">
      <style:paragraph-properties fo:text-align="justify"/>
    </style:style>
    <style:style style:name="T441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32" style:family="table-row">
      <style:table-row-properties style:min-row-height="0.794cm"/>
    </style:style>
    <style:style style:name="Cell100" style:family="table-cell">
      <style:table-cell-properties fo:background-color="#d9d9d9"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442" style:family="paragraph" style:parent-style-name="Table_20_Paragraph">
      <style:paragraph-properties fo:text-align="justify" fo:margin-left="0.198cm"/>
    </style:style>
    <style:style style:name="T442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01" style:family="table-cell">
      <style:table-cell-properties fo:background-color="#d9d9d9"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443" style:family="paragraph" style:parent-style-name="Table_20_Paragraph">
      <style:paragraph-properties fo:text-align="justify" fo:margin-left="0cm"/>
    </style:style>
    <style:style style:name="T443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02" style:family="table-cell">
      <style:table-cell-properties fo:background-color="#d9d9d9"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444" style:family="paragraph" style:parent-style-name="Table_20_Paragraph">
      <style:paragraph-properties fo:text-align="justify" fo:margin-left="0cm"/>
    </style:style>
    <style:style style:name="T444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33" style:family="table-row">
      <style:table-row-properties style:min-row-height="0.423cm"/>
    </style:style>
    <style:style style:name="Cell103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445" style:family="paragraph" style:parent-style-name="Table_20_Paragraph">
      <style:paragraph-properties fo:text-align="justify" fo:margin-left="0.007cm"/>
    </style:style>
    <style:style style:name="T445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04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446" style:family="paragraph" style:parent-style-name="Table_20_Paragraph">
      <style:paragraph-properties fo:text-align="justify" fo:margin-left="0.011cm"/>
    </style:style>
    <style:style style:name="T446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05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447" style:family="paragraph" style:parent-style-name="Table_20_Paragraph">
      <style:paragraph-properties fo:text-align="justify" fo:margin-left="0.019cm" fo:margin-right="0.002cm"/>
    </style:style>
    <style:style style:name="T447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34" style:family="table-row">
      <style:table-row-properties style:min-row-height="0.423cm"/>
    </style:style>
    <style:style style:name="Cell106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448" style:family="paragraph" style:parent-style-name="Table_20_Paragraph">
      <style:paragraph-properties fo:text-align="justify" fo:margin-left="0cm"/>
    </style:style>
    <style:style style:name="T448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07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449" style:family="paragraph" style:parent-style-name="Table_20_Paragraph">
      <style:paragraph-properties fo:text-align="justify" fo:margin-left="0cm"/>
    </style:style>
    <style:style style:name="T449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08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450" style:family="paragraph" style:parent-style-name="Table_20_Paragraph">
      <style:paragraph-properties fo:text-align="justify" fo:margin-left="0cm"/>
    </style:style>
    <style:style style:name="T450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35" style:family="table-row">
      <style:table-row-properties style:min-row-height="0.423cm"/>
    </style:style>
    <style:style style:name="Cell109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451" style:family="paragraph" style:parent-style-name="Table_20_Paragraph">
      <style:paragraph-properties fo:text-align="justify" fo:margin-left="0cm"/>
    </style:style>
    <style:style style:name="T451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10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452" style:family="paragraph" style:parent-style-name="Table_20_Paragraph">
      <style:paragraph-properties fo:text-align="justify" fo:margin-left="0cm"/>
    </style:style>
    <style:style style:name="T452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11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453" style:family="paragraph" style:parent-style-name="Table_20_Paragraph">
      <style:paragraph-properties fo:text-align="justify" fo:margin-left="0cm"/>
    </style:style>
    <style:style style:name="T453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36" style:family="table-row">
      <style:table-row-properties style:min-row-height="0.423cm"/>
    </style:style>
    <style:style style:name="Cell112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454" style:family="paragraph" style:parent-style-name="Table_20_Paragraph">
      <style:paragraph-properties fo:text-align="justify" fo:margin-left="0cm"/>
    </style:style>
    <style:style style:name="T454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54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54_3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13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455" style:family="paragraph" style:parent-style-name="Table_20_Paragraph">
      <style:paragraph-properties fo:text-align="justify" fo:margin-left="0cm"/>
    </style:style>
    <style:style style:name="T455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14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456" style:family="paragraph" style:parent-style-name="Table_20_Paragraph">
      <style:paragraph-properties fo:text-align="justify" fo:margin-left="0cm"/>
    </style:style>
    <style:style style:name="T456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37" style:family="table-row">
      <style:table-row-properties style:min-row-height="0.423cm"/>
    </style:style>
    <style:style style:name="Cell115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457" style:family="paragraph" style:parent-style-name="Table_20_Paragraph">
      <style:paragraph-properties fo:text-align="justify" fo:margin-left="0cm"/>
    </style:style>
    <style:style style:name="T457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57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57_3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57_4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57_5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16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458" style:family="paragraph" style:parent-style-name="Table_20_Paragraph">
      <style:paragraph-properties fo:text-align="justify" fo:margin-left="0cm"/>
    </style:style>
    <style:style style:name="T458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17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459" style:family="paragraph" style:parent-style-name="Table_20_Paragraph">
      <style:paragraph-properties fo:text-align="justify" fo:margin-left="0cm"/>
    </style:style>
    <style:style style:name="T459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460" style:family="paragraph" style:parent-style-name="Normal">
      <style:paragraph-properties fo:text-align="justify"/>
      <style:text-properties fo:color="#000000" style:font-name="Arial" fo:font-size="12pt" style:font-name-asian="Arial" style:font-size-asian="12pt" style:font-name-complex="Arial" style:font-size-complex="12pt"/>
    </style:style>
    <style:style style:name="P461" style:family="paragraph" style:parent-style-name="Normal">
      <style:paragraph-properties fo:text-align="justify"/>
    </style:style>
    <style:style style:name="T461_1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461_2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461_3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461_4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461_5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461_6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P462" style:family="paragraph" style:parent-style-name="Normal">
      <style:paragraph-properties fo:text-align="justify"/>
      <style:text-properties fo:color="#000000" style:font-name="Arial" fo:font-size="12pt" style:font-name-asian="Arial" style:font-size-asian="12pt" style:font-name-complex="Arial" style:font-size-complex="12pt"/>
    </style:style>
    <style:style style:name="P463" style:family="paragraph" style:parent-style-name="Normal">
      <style:paragraph-properties fo:text-align="justify"/>
    </style:style>
    <style:style style:name="T463_1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463_2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463_3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463_4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463_5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463_6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463_7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463_8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463_9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463_10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463_11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463_12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463_13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463_14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463_15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463_16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463_17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463_18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463_19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463_20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P464" style:family="paragraph" style:parent-style-name="Heading_20_5">
      <style:paragraph-properties fo:margin-left="0cm"/>
    </style:style>
    <style:style style:name="T464_1" style:family="text">
      <style:text-properties style:font-name="Arial" fo:font-size="12pt" style:font-name-asian="Arial" style:font-size-asian="12pt" style:font-name-complex="Arial" style:font-size-complex="12pt"/>
    </style:style>
    <style:style style:name="T464_2" style:family="text">
      <style:text-properties fo:letter-spacing="-0.016cm" style:font-name="Arial" fo:font-size="12pt" style:font-name-asian="Arial" style:font-size-asian="12pt" style:font-name-complex="Arial" style:font-size-complex="12pt"/>
    </style:style>
    <style:style style:name="T464_3" style:family="text">
      <style:text-properties style:font-name="Arial" fo:font-size="12pt" style:font-name-asian="Arial" style:font-size-asian="12pt" style:font-name-complex="Arial" style:font-size-complex="12pt"/>
    </style:style>
    <style:style style:name="T464_4" style:family="text">
      <style:text-properties fo:letter-spacing="-0.016cm" style:font-name="Arial" fo:font-size="12pt" style:font-name-asian="Arial" style:font-size-asian="12pt" style:font-name-complex="Arial" style:font-size-complex="12pt"/>
    </style:style>
    <style:style style:name="T464_5" style:family="text">
      <style:text-properties style:font-name="Arial" fo:font-size="12pt" style:font-name-asian="Arial" style:font-size-asian="12pt" style:font-name-complex="Arial" style:font-size-complex="12pt"/>
    </style:style>
    <style:style style:name="T464_6" style:family="text">
      <style:text-properties fo:letter-spacing="-0.011cm" style:font-name="Arial" fo:font-size="12pt" style:font-name-asian="Arial" style:font-size-asian="12pt" style:font-name-complex="Arial" style:font-size-complex="12pt"/>
    </style:style>
    <style:style style:name="T464_7" style:family="text">
      <style:text-properties style:font-name="Arial" fo:font-size="12pt" style:font-name-asian="Arial" style:font-size-asian="12pt" style:font-name-complex="Arial" style:font-size-complex="12pt"/>
    </style:style>
    <style:style style:name="T464_8" style:family="text">
      <style:text-properties fo:letter-spacing="-0.018cm" style:font-name="Arial" fo:font-size="12pt" style:font-name-asian="Arial" style:font-size-asian="12pt" style:font-name-complex="Arial" style:font-size-complex="12pt"/>
    </style:style>
    <style:style style:name="T464_9" style:family="text">
      <style:text-properties style:font-name="Arial" fo:font-size="12pt" style:font-name-asian="Arial" style:font-size-asian="12pt" style:font-name-complex="Arial" style:font-size-complex="12pt"/>
    </style:style>
    <style:style style:name="T464_10" style:family="text">
      <style:text-properties fo:letter-spacing="-0.014cm" style:font-name="Arial" fo:font-size="12pt" style:font-name-asian="Arial" style:font-size-asian="12pt" style:font-name-complex="Arial" style:font-size-complex="12pt"/>
    </style:style>
    <style:style style:name="T464_11" style:family="text">
      <style:text-properties style:font-name="Arial" fo:font-size="12pt" style:font-name-asian="Arial" style:font-size-asian="12pt" style:font-name-complex="Arial" style:font-size-complex="12pt"/>
    </style:style>
    <style:style style:name="T464_12" style:family="text">
      <style:text-properties fo:letter-spacing="-0.014cm" style:font-name="Arial" fo:font-size="12pt" style:font-name-asian="Arial" style:font-size-asian="12pt" style:font-name-complex="Arial" style:font-size-complex="12pt"/>
    </style:style>
    <style:style style:name="T464_13" style:family="text">
      <style:text-properties style:font-name="Arial" fo:font-size="12pt" style:font-name-asian="Arial" style:font-size-asian="12pt" style:font-name-complex="Arial" style:font-size-complex="12pt"/>
    </style:style>
    <style:style style:name="T464_14" style:family="text">
      <style:text-properties fo:letter-spacing="-0.016cm" style:font-name="Arial" fo:font-size="12pt" style:font-name-asian="Arial" style:font-size-asian="12pt" style:font-name-complex="Arial" style:font-size-complex="12pt"/>
    </style:style>
    <style:style style:name="T464_15" style:family="text">
      <style:text-properties style:font-name="Arial" fo:font-size="12pt" style:font-name-asian="Arial" style:font-size-asian="12pt" style:font-name-complex="Arial" style:font-size-complex="12pt"/>
    </style:style>
    <style:style style:name="T464_16" style:family="text">
      <style:text-properties fo:letter-spacing="-0.016cm" style:font-name="Arial" fo:font-size="12pt" style:font-name-asian="Arial" style:font-size-asian="12pt" style:font-name-complex="Arial" style:font-size-complex="12pt"/>
    </style:style>
    <style:style style:name="T464_17" style:family="text">
      <style:text-properties style:font-name="Arial" fo:font-size="12pt" style:font-name-asian="Arial" style:font-size-asian="12pt" style:font-name-complex="Arial" style:font-size-complex="12pt"/>
    </style:style>
    <style:style style:name="T464_18" style:family="text">
      <style:text-properties fo:letter-spacing="-0.014cm" style:font-name="Arial" fo:font-size="12pt" style:font-name-asian="Arial" style:font-size-asian="12pt" style:font-name-complex="Arial" style:font-size-complex="12pt"/>
    </style:style>
    <style:style style:name="T464_19" style:family="text">
      <style:text-properties style:font-name="Arial" fo:font-size="12pt" style:font-name-asian="Arial" style:font-size-asian="12pt" style:font-name-complex="Arial" style:font-size-complex="12pt"/>
    </style:style>
    <style:style style:name="T464_20" style:family="text">
      <style:text-properties fo:letter-spacing="0.004cm" style:font-name="Arial" fo:font-size="12pt" style:font-name-asian="Arial" style:font-size-asian="12pt" style:font-name-complex="Arial" style:font-size-complex="12pt"/>
    </style:style>
    <style:style style:name="T464_21" style:family="text">
      <style:text-properties style:font-name="Arial" fo:font-size="12pt" style:font-name-asian="Arial" style:font-size-asian="12pt" style:font-name-complex="Arial" style:font-size-complex="12pt" fo:font-weight="normal" style:font-weight-asian="normal" style:font-weight-complex="normal"/>
    </style:style>
    <style:style style:name="T464_22" style:family="text">
      <style:text-properties fo:letter-spacing="-0.004cm" style:font-name="Arial" fo:font-size="12pt" style:font-name-asian="Arial" style:font-size-asian="12pt" style:font-name-complex="Arial" style:font-size-complex="12pt" fo:font-weight="normal" style:font-weight-asian="normal" style:font-weight-complex="normal"/>
    </style:style>
    <style:style style:name="P465" style:family="paragraph" style:parent-style-name="Normal">
      <style:paragraph-properties fo:text-align="justify" fo:line-height="125%" fo:margin-top="0.37cm" fo:margin-bottom="0.37cm"/>
      <style:text-properties style:font-name="Arial" fo:font-size="12pt" style:font-name-asian="Arial" style:font-size-asian="12pt" style:font-name-complex="Arial" style:font-size-complex="12pt"/>
    </style:style>
    <style:style style:name="T465_1" style:family="text" style:parent-style-name="Normal"/>
    <style:style style:name="FR5" style:family="graphic" style:parent-style-name="Normal">
      <style:graphic-properties draw:stroke="solid" svg:stroke-width="0.018cm" svg:stroke-color="#000000" draw:fill-color="#dbe4f0" fo:background-color="#dbe4f0" fo:border-top="#000000 0.018cm solid" fo:border-bottom="#000000 0.018cm solid" fo:border-left="#000000 0.018cm solid" fo:border-right="#000000 0.018cm solid" style:flow-with-text="false" style:run-through="foreground" fo:wrap-option="wrap" draw:auto-grow-height="false" draw:auto-grow-width="false"/>
    </style:style>
    <style:style style:name="P466" style:family="paragraph" style:parent-style-name="Normal">
      <style:paragraph-properties fo:margin-top="0cm" fo:margin-bottom="0cm" fo:margin-left="0.189cm"/>
    </style:style>
    <style:style style:name="T466_1" style:family="text">
      <style:text-properties fo:color="#000000" style:font-name="Arial" fo:font-size="14pt" style:font-size-asian="14pt" fo:font-weight="bold" style:font-weight-asian="bold"/>
    </style:style>
    <style:style style:name="T466_2" style:family="text">
      <style:text-properties fo:letter-spacing="-0.011cm" fo:color="#000000" style:font-name="Arial" fo:font-size="14pt" style:font-size-asian="14pt" fo:font-weight="bold" style:font-weight-asian="bold"/>
    </style:style>
    <style:style style:name="T466_3" style:family="text">
      <style:text-properties fo:color="#000000" style:font-name="Arial" fo:font-size="14pt" style:font-size-asian="14pt" fo:font-weight="bold" style:font-weight-asian="bold"/>
    </style:style>
    <style:style style:name="T466_4" style:family="text">
      <style:text-properties fo:letter-spacing="-0.011cm" fo:color="#000000" style:font-name="Arial" fo:font-size="14pt" style:font-size-asian="14pt" fo:font-weight="bold" style:font-weight-asian="bold"/>
    </style:style>
    <style:style style:name="T466_5" style:family="text">
      <style:text-properties fo:color="#000000" style:font-name="Arial" fo:font-size="14pt" style:font-size-asian="14pt" fo:font-weight="bold" style:font-weight-asian="bold"/>
    </style:style>
    <style:style style:name="T466_6" style:family="text">
      <style:text-properties fo:letter-spacing="-0.011cm" fo:color="#000000" style:font-name="Arial" fo:font-size="14pt" style:font-size-asian="14pt" fo:font-weight="bold" style:font-weight-asian="bold"/>
    </style:style>
    <style:style style:name="T466_7" style:family="text">
      <style:text-properties fo:color="#000000" style:font-name="Arial" fo:font-size="14pt" style:font-size-asian="14pt" fo:font-weight="bold" style:font-weight-asian="bold"/>
    </style:style>
    <style:style style:name="T466_8" style:family="text">
      <style:text-properties fo:letter-spacing="-0.005cm" fo:color="#000000" style:font-name="Arial" fo:font-size="14pt" style:font-size-asian="14pt" fo:font-weight="bold" style:font-weight-asian="bold"/>
    </style:style>
    <style:style style:name="P467" style:family="paragraph" style:parent-style-name="Heading_20_2">
      <style:paragraph-properties fo:text-align="justify" fo:margin-left="0cm"/>
    </style:style>
    <style:style style:name="T467_1" style:family="text">
      <style:text-properties fo:font-size="12pt" style:font-size-asian="12pt" style:font-size-complex="12pt" fo:language="en" fo:country="US"/>
    </style:style>
    <style:style style:name="T467_2" style:family="text">
      <style:text-properties fo:letter-spacing="-0.021cm" fo:font-size="12pt" style:font-size-asian="12pt" style:font-size-complex="12pt" fo:language="en" fo:country="US"/>
    </style:style>
    <style:style style:name="T467_3" style:family="text">
      <style:text-properties fo:font-size="12pt" style:font-size-asian="12pt" style:font-size-complex="12pt" fo:language="en" fo:country="US"/>
    </style:style>
    <style:style style:name="T467_4" style:family="text">
      <style:text-properties fo:letter-spacing="-0.014cm" fo:font-size="12pt" style:font-size-asian="12pt" style:font-size-complex="12pt" fo:language="en" fo:country="US"/>
    </style:style>
    <style:style style:name="T467_5" style:family="text">
      <style:text-properties fo:font-size="12pt" style:font-size-asian="12pt" style:font-size-complex="12pt" fo:language="en" fo:country="US"/>
    </style:style>
    <style:style style:name="T467_6" style:family="text">
      <style:text-properties fo:letter-spacing="-0.014cm" fo:font-size="12pt" style:font-size-asian="12pt" style:font-size-complex="12pt" fo:language="en" fo:country="US"/>
    </style:style>
    <style:style style:name="T467_7" style:family="text">
      <style:text-properties fo:font-size="12pt" style:font-size-asian="12pt" style:font-size-complex="12pt" fo:language="en" fo:country="US"/>
    </style:style>
    <style:style style:name="T467_8" style:family="text">
      <style:text-properties fo:letter-spacing="-0.019cm" fo:font-size="12pt" style:font-size-asian="12pt" style:font-size-complex="12pt" fo:language="en" fo:country="US"/>
    </style:style>
    <style:style style:name="T467_9" style:family="text">
      <style:text-properties fo:font-size="12pt" style:font-size-asian="12pt" style:font-size-complex="12pt" fo:language="en" fo:country="US"/>
    </style:style>
    <style:style style:name="T467_10" style:family="text">
      <style:text-properties fo:letter-spacing="-0.016cm" fo:font-size="12pt" style:font-size-asian="12pt" style:font-size-complex="12pt" fo:language="en" fo:country="US"/>
    </style:style>
    <style:style style:name="T467_11" style:family="text">
      <style:text-properties fo:font-size="12pt" style:font-size-asian="12pt" style:font-size-complex="12pt" fo:language="en" fo:country="US"/>
    </style:style>
    <style:style style:name="T467_12" style:family="text">
      <style:text-properties fo:letter-spacing="-0.011cm" fo:font-size="12pt" style:font-size-asian="12pt" style:font-size-complex="12pt" fo:language="en" fo:country="US"/>
    </style:style>
    <style:style style:name="T467_13" style:family="text">
      <style:text-properties fo:font-size="12pt" style:font-size-asian="12pt" style:font-size-complex="12pt" fo:language="en" fo:country="US"/>
    </style:style>
    <style:style style:name="T467_14" style:family="text">
      <style:text-properties fo:letter-spacing="-0.016cm" fo:font-size="12pt" style:font-size-asian="12pt" style:font-size-complex="12pt" fo:language="en" fo:country="US"/>
    </style:style>
    <style:style style:name="T467_15" style:family="text">
      <style:text-properties fo:font-size="12pt" style:font-size-asian="12pt" style:font-size-complex="12pt" fo:language="en" fo:country="US"/>
    </style:style>
    <style:style style:name="T467_16" style:family="text">
      <style:text-properties fo:letter-spacing="-0.019cm" fo:font-size="12pt" style:font-size-asian="12pt" style:font-size-complex="12pt" fo:language="en" fo:country="US"/>
    </style:style>
    <style:style style:name="T467_17" style:family="text">
      <style:text-properties fo:font-size="12pt" style:font-size-asian="12pt" style:font-size-complex="12pt" fo:language="en" fo:country="US"/>
    </style:style>
    <style:style style:name="T467_18" style:family="text">
      <style:text-properties fo:letter-spacing="-0.014cm" fo:font-size="12pt" style:font-size-asian="12pt" style:font-size-complex="12pt" fo:language="en" fo:country="US"/>
    </style:style>
    <style:style style:name="T467_19" style:family="text">
      <style:text-properties fo:font-size="12pt" style:font-size-asian="12pt" style:font-size-complex="12pt" fo:language="en" fo:country="US"/>
    </style:style>
    <style:style style:name="T467_20" style:family="text">
      <style:text-properties fo:letter-spacing="-0.019cm" fo:font-size="12pt" style:font-size-asian="12pt" style:font-size-complex="12pt" fo:language="en" fo:country="US"/>
    </style:style>
    <style:style style:name="T467_21" style:family="text">
      <style:text-properties fo:font-size="12pt" style:font-size-asian="12pt" style:font-size-complex="12pt" fo:language="en" fo:country="US"/>
    </style:style>
    <style:style style:name="T467_22" style:family="text">
      <style:text-properties fo:letter-spacing="-0.011cm" fo:font-size="12pt" style:font-size-asian="12pt" style:font-size-complex="12pt" fo:language="en" fo:country="US"/>
    </style:style>
    <style:style style:name="T467_23" style:family="text">
      <style:text-properties fo:letter-spacing="-0.007cm" fo:font-size="12pt" style:font-size-asian="12pt" style:font-size-complex="12pt" fo:language="en" fo:country="US"/>
    </style:style>
    <style:style style:name="P468" style:family="paragraph" style:parent-style-name="Body_20_Text">
      <style:paragraph-properties fo:text-align="justify" fo:line-height="108%" fo:margin-left="0cm" fo:margin-right="1cm"/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P469" style:family="paragraph" style:parent-style-name="Body_20_Text">
      <style:paragraph-properties fo:text-align="justify" fo:line-height="108%" fo:margin-left="0cm" fo:margin-right="1cm"/>
    </style:style>
    <style:style style:name="T469_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69_2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69_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69_4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69_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69_6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69_7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69_8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69_9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69_10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69_1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69_12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69_1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69_14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69_1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69_16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69_17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69_18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69_19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69_20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69_2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69_22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69_2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69_24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69_2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69_26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69_27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69_28" style:family="text">
      <style:text-properties fo:letter-spacing="-0.007cm" style:font-name="Arial" fo:font-size="12pt" style:font-name-asian="Arial" style:font-size-asian="12pt" style:font-name-complex="Arial" style:font-size-complex="12pt" fo:language="en" fo:country="US"/>
    </style:style>
    <style:style style:name="T469_29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69_30" style:family="text">
      <style:text-properties fo:letter-spacing="-0.005cm" style:font-name="Arial" fo:font-size="12pt" style:font-name-asian="Arial" style:font-size-asian="12pt" style:font-name-complex="Arial" style:font-size-complex="12pt" fo:language="en" fo:country="US"/>
    </style:style>
    <style:style style:name="T469_3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69_32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69_3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69_34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69_3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69_36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69_37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69_38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P470" style:family="paragraph" style:parent-style-name="Body_20_Text">
      <style:paragraph-properties fo:text-align="justify" fo:line-height="108%" fo:margin-left="0cm" fo:margin-right="1cm"/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P471" style:family="paragraph" style:parent-style-name="Body_20_Text">
      <style:paragraph-properties fo:text-align="justify" fo:line-height="108%" fo:margin-left="0cm" fo:margin-right="1cm"/>
    </style:style>
    <style:style style:name="T471_1" style:family="text">
      <style:text-properties style:font-name="Arial" fo:font-size="12pt" style:font-name-asian="Arial" style:font-size-asian="12pt" style:font-name-complex="Arial" style:font-size-complex="12pt"/>
    </style:style>
    <style:style style:name="T471_2" style:family="text">
      <style:text-properties style:font-name="Arial" fo:font-size="12pt" style:font-name-asian="Arial" style:font-size-asian="12pt" style:font-name-complex="Arial" style:font-size-complex="12pt"/>
    </style:style>
    <style:style style:name="T471_3" style:family="text">
      <style:text-properties style:font-name="Arial" fo:font-size="12pt" style:font-name-asian="Arial" style:font-size-asian="12pt" style:font-name-complex="Arial" style:font-size-complex="12pt"/>
    </style:style>
    <style:style style:name="T471_4" style:family="text">
      <style:text-properties style:font-name="Arial" fo:font-size="12pt" style:font-name-asian="Arial" style:font-size-asian="12pt" style:font-name-complex="Arial" style:font-size-complex="12pt"/>
    </style:style>
    <style:style style:name="T471_5" style:family="text">
      <style:text-properties style:font-name="Arial" fo:font-size="12pt" style:font-name-asian="Arial" style:font-size-asian="12pt" style:font-name-complex="Arial" style:font-size-complex="12pt"/>
    </style:style>
    <style:style style:name="T471_6" style:family="text">
      <style:text-properties style:font-name="Arial" fo:font-size="12pt" style:font-name-asian="Arial" style:font-size-asian="12pt" style:font-name-complex="Arial" style:font-size-complex="12pt"/>
    </style:style>
    <style:style style:name="T471_7" style:family="text">
      <style:text-properties style:font-name="Arial" fo:font-size="12pt" style:font-name-asian="Arial" style:font-size-asian="12pt" style:font-name-complex="Arial" style:font-size-complex="12pt"/>
    </style:style>
    <style:style style:name="T471_8" style:family="text">
      <style:text-properties style:font-name="Arial" fo:font-size="12pt" style:font-name-asian="Arial" style:font-size-asian="12pt" style:font-name-complex="Arial" style:font-size-complex="12pt"/>
    </style:style>
    <style:style style:name="T471_9" style:family="text">
      <style:text-properties style:font-name="Arial" fo:font-size="12pt" style:font-name-asian="Arial" style:font-size-asian="12pt" style:font-name-complex="Arial" style:font-size-complex="12pt"/>
    </style:style>
    <style:style style:name="T471_10" style:family="text">
      <style:text-properties style:font-name="Arial" fo:font-size="12pt" style:font-name-asian="Arial" style:font-size-asian="12pt" style:font-name-complex="Arial" style:font-size-complex="12pt"/>
    </style:style>
    <style:style style:name="T471_11" style:family="text">
      <style:text-properties style:font-name="Arial" fo:font-size="12pt" style:font-name-asian="Arial" style:font-size-asian="12pt" style:font-name-complex="Arial" style:font-size-complex="12pt"/>
    </style:style>
    <style:style style:name="T471_12" style:family="text">
      <style:text-properties style:font-name="Arial" fo:font-size="12pt" style:font-name-asian="Arial" style:font-size-asian="12pt" style:font-name-complex="Arial" style:font-size-complex="12pt"/>
    </style:style>
    <style:style style:name="T471_13" style:family="text">
      <style:text-properties style:font-name="Arial" fo:font-size="12pt" style:font-name-asian="Arial" style:font-size-asian="12pt" style:font-name-complex="Arial" style:font-size-complex="12pt"/>
    </style:style>
    <style:style style:name="T471_14" style:family="text">
      <style:text-properties style:font-name="Arial" fo:font-size="12pt" style:font-name-asian="Arial" style:font-size-asian="12pt" style:font-name-complex="Arial" style:font-size-complex="12pt"/>
    </style:style>
    <style:style style:name="T471_15" style:family="text">
      <style:text-properties style:font-name="Arial" fo:font-size="12pt" style:font-name-asian="Arial" style:font-size-asian="12pt" style:font-name-complex="Arial" style:font-size-complex="12pt"/>
    </style:style>
    <style:style style:name="T471_16" style:family="text">
      <style:text-properties style:font-name="Arial" fo:font-size="12pt" style:font-name-asian="Arial" style:font-size-asian="12pt" style:font-name-complex="Arial" style:font-size-complex="12pt"/>
    </style:style>
    <style:style style:name="T471_17" style:family="text">
      <style:text-properties style:font-name="Arial" fo:font-size="12pt" style:font-name-asian="Arial" style:font-size-asian="12pt" style:font-name-complex="Arial" style:font-size-complex="12pt"/>
    </style:style>
    <style:style style:name="T471_18" style:family="text">
      <style:text-properties style:font-name="Arial" fo:font-size="12pt" style:font-name-asian="Arial" style:font-size-asian="12pt" style:font-name-complex="Arial" style:font-size-complex="12pt"/>
    </style:style>
    <style:style style:name="T471_19" style:family="text">
      <style:text-properties style:font-name="Arial" fo:font-size="12pt" style:font-name-asian="Arial" style:font-size-asian="12pt" style:font-name-complex="Arial" style:font-size-complex="12pt"/>
    </style:style>
    <style:style style:name="T471_20" style:family="text">
      <style:text-properties style:font-name="Arial" fo:font-size="12pt" style:font-name-asian="Arial" style:font-size-asian="12pt" style:font-name-complex="Arial" style:font-size-complex="12pt"/>
    </style:style>
    <style:style style:name="T471_21" style:family="text">
      <style:text-properties style:font-name="Arial" fo:font-size="12pt" style:font-name-asian="Arial" style:font-size-asian="12pt" style:font-name-complex="Arial" style:font-size-complex="12pt"/>
    </style:style>
    <style:style style:name="T471_22" style:family="text">
      <style:text-properties style:font-name="Arial" fo:font-size="12pt" style:font-name-asian="Arial" style:font-size-asian="12pt" style:font-name-complex="Arial" style:font-size-complex="12pt"/>
    </style:style>
    <style:style style:name="T471_23" style:family="text">
      <style:text-properties style:font-name="Arial" fo:font-size="12pt" style:font-name-asian="Arial" style:font-size-asian="12pt" style:font-name-complex="Arial" style:font-size-complex="12pt"/>
    </style:style>
    <style:style style:name="T471_24" style:family="text">
      <style:text-properties style:font-name="Arial" fo:font-size="12pt" style:font-name-asian="Arial" style:font-size-asian="12pt" style:font-name-complex="Arial" style:font-size-complex="12pt"/>
    </style:style>
    <style:style style:name="T471_25" style:family="text">
      <style:text-properties style:font-name="Arial" fo:font-size="12pt" style:font-name-asian="Arial" style:font-size-asian="12pt" style:font-name-complex="Arial" style:font-size-complex="12pt"/>
    </style:style>
    <style:style style:name="T471_26" style:family="text">
      <style:text-properties style:font-name="Arial" fo:font-size="12pt" style:font-name-asian="Arial" style:font-size-asian="12pt" style:font-name-complex="Arial" style:font-size-complex="12pt"/>
    </style:style>
    <style:style style:name="T471_27" style:family="text">
      <style:text-properties style:font-name="Arial" fo:font-size="12pt" style:font-name-asian="Arial" style:font-size-asian="12pt" style:font-name-complex="Arial" style:font-size-complex="12pt"/>
    </style:style>
    <style:style style:name="T471_28" style:family="text">
      <style:text-properties style:font-name="Arial" fo:font-size="12pt" style:font-name-asian="Arial" style:font-size-asian="12pt" style:font-name-complex="Arial" style:font-size-complex="12pt"/>
    </style:style>
    <style:style style:name="T471_29" style:family="text">
      <style:text-properties style:font-name="Arial" fo:font-size="12pt" style:font-name-asian="Arial" style:font-size-asian="12pt" style:font-name-complex="Arial" style:font-size-complex="12pt"/>
    </style:style>
    <style:style style:name="T471_30" style:family="text">
      <style:text-properties style:font-name="Arial" fo:font-size="12pt" style:font-name-asian="Arial" style:font-size-asian="12pt" style:font-name-complex="Arial" style:font-size-complex="12pt"/>
    </style:style>
    <style:style style:name="T471_31" style:family="text">
      <style:text-properties style:font-name="Arial" fo:font-size="12pt" style:font-name-asian="Arial" style:font-size-asian="12pt" style:font-name-complex="Arial" style:font-size-complex="12pt"/>
    </style:style>
    <style:style style:name="T471_32" style:family="text">
      <style:text-properties style:font-name="Arial" fo:font-size="12pt" style:font-name-asian="Arial" style:font-size-asian="12pt" style:font-name-complex="Arial" style:font-size-complex="12pt"/>
    </style:style>
    <style:style style:name="T471_33" style:family="text">
      <style:text-properties style:font-name="Arial" fo:font-size="12pt" style:font-name-asian="Arial" style:font-size-asian="12pt" style:font-name-complex="Arial" style:font-size-complex="12pt"/>
    </style:style>
    <style:style style:name="T471_34" style:family="text">
      <style:text-properties style:font-name="Arial" fo:font-size="12pt" style:font-name-asian="Arial" style:font-size-asian="12pt" style:font-name-complex="Arial" style:font-size-complex="12pt"/>
    </style:style>
    <style:style style:name="T471_35" style:family="text">
      <style:text-properties style:font-name="Arial" fo:font-size="12pt" style:font-name-asian="Arial" style:font-size-asian="12pt" style:font-name-complex="Arial" style:font-size-complex="12pt"/>
    </style:style>
    <style:style style:name="T471_36" style:family="text">
      <style:text-properties style:font-name="Arial" fo:font-size="12pt" style:font-name-asian="Arial" style:font-size-asian="12pt" style:font-name-complex="Arial" style:font-size-complex="12pt"/>
    </style:style>
    <style:style style:name="P472" style:family="paragraph" style:parent-style-name="Body_20_Text">
      <style:paragraph-properties fo:text-align="justify" fo:line-height="108%" fo:margin-left="0cm" fo:margin-right="1cm"/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P473" style:family="paragraph" style:parent-style-name="Body_20_Text">
      <style:paragraph-properties fo:text-align="justify" fo:line-height="108%" fo:margin-left="0cm" fo:margin-right="1cm"/>
    </style:style>
    <style:style style:name="T473_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73_2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73_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73_4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73_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73_6" style:family="text" style:parent-style-name="Body_20_Text"/>
    <style:style style:name="P474" style:family="paragraph" style:parent-style-name="Annotation_20_text"/>
    <style:style style:name="T474_1" style:family="text"/>
    <style:style style:name="T474_2" style:family="text" style:parent-style-name="Body_20_Text"/>
    <style:style style:name="P475" style:family="paragraph" style:parent-style-name="Annotation_20_text"/>
    <style:style style:name="T475_1" style:family="text"/>
    <style:style style:name="P476" style:family="paragraph" style:parent-style-name="Body_20_Text">
      <style:paragraph-properties fo:text-align="justify" fo:margin-left="0cm" fo:margin-right="1cm"/>
      <style:text-properties style:font-name="Arial" fo:font-size="12pt" style:font-name-asian="Arial" style:font-size-asian="12pt" style:font-name-complex="Arial" style:font-size-complex="12pt"/>
    </style:style>
    <style:style style:name="P477" style:family="paragraph" style:parent-style-name="Body_20_Text">
      <style:paragraph-properties fo:text-align="justify" fo:margin-left="0cm" fo:margin-right="1cm"/>
    </style:style>
    <style:style style:name="T477_1" style:family="text">
      <style:text-properties style:font-name="Arial" fo:font-size="12pt" style:font-size-asian="12pt" style:font-name-complex="Arial" style:font-size-complex="12pt" fo:language="en" fo:country="US"/>
    </style:style>
    <style:style style:name="T477_2" style:family="text">
      <style:text-properties style:font-name="Arial" fo:font-size="12pt" style:font-size-asian="12pt" style:font-name-complex="Arial" style:font-size-complex="12pt" fo:language="en" fo:country="US" fo:font-weight="bold" style:font-weight-asian="bold" style:font-weight-complex="bold"/>
    </style:style>
    <style:style style:name="T477_3" style:family="text">
      <style:text-properties style:font-name="Arial" fo:font-size="12pt" style:font-size-asian="12pt" style:font-name-complex="Arial" style:font-size-complex="12pt" fo:language="en" fo:country="US"/>
    </style:style>
    <style:style style:name="P478" style:family="paragraph" style:parent-style-name="Body_20_Text">
      <style:paragraph-properties fo:text-align="justify" fo:margin-left="0cm" fo:margin-right="1cm"/>
      <style:text-properties style:font-name="Arial" fo:font-size="12pt" style:font-size-asian="12pt" style:font-name-complex="Arial" style:font-size-complex="12pt" fo:language="en" fo:country="US"/>
    </style:style>
    <style:style style:name="P479" style:family="paragraph" style:parent-style-name="Body_20_Text">
      <style:paragraph-properties fo:text-align="justify" fo:line-height="108%" fo:margin-left="0cm" fo:margin-right="1cm"/>
    </style:style>
    <style:style style:name="T479_1" style:family="text">
      <style:text-properties style:font-name="Arial" fo:font-size="12pt" style:font-name-asian="Arial" style:font-size-asian="12pt" style:font-name-complex="Arial" style:font-size-complex="12pt"/>
    </style:style>
    <style:style style:name="T479_2" style:family="text">
      <style:text-properties style:font-name="Arial" fo:font-size="12pt" style:font-name-asian="Arial" style:font-size-asian="12pt" style:font-name-complex="Arial" style:font-size-complex="12pt"/>
    </style:style>
    <style:style style:name="T479_3" style:family="text">
      <style:text-properties style:font-name="Arial" fo:font-size="12pt" style:font-name-asian="Arial" style:font-size-asian="12pt" style:font-name-complex="Arial" style:font-size-complex="12pt"/>
    </style:style>
    <style:style style:name="T479_4" style:family="text">
      <style:text-properties style:font-name="Arial" fo:font-size="12pt" style:font-name-asian="Arial" style:font-size-asian="12pt" style:font-name-complex="Arial" style:font-size-complex="12pt"/>
    </style:style>
    <style:style style:name="T479_5" style:family="text">
      <style:text-properties style:font-name="Arial" fo:font-size="12pt" style:font-name-asian="Arial" style:font-size-asian="12pt" style:font-name-complex="Arial" style:font-size-complex="12pt"/>
    </style:style>
    <style:style style:name="T479_6" style:family="text">
      <style:text-properties style:font-name="Arial" fo:font-size="12pt" style:font-name-asian="Arial" style:font-size-asian="12pt" style:font-name-complex="Arial" style:font-size-complex="12pt"/>
    </style:style>
    <style:style style:name="T479_7" style:family="text">
      <style:text-properties style:font-name="Arial" fo:font-size="12pt" style:font-name-asian="Arial" style:font-size-asian="12pt" style:font-name-complex="Arial" style:font-size-complex="12pt"/>
    </style:style>
    <style:style style:name="T479_8" style:family="text">
      <style:text-properties style:font-name="Arial" fo:font-size="12pt" style:font-name-asian="Arial" style:font-size-asian="12pt" style:font-name-complex="Arial" style:font-size-complex="12pt"/>
    </style:style>
    <style:style style:name="T479_9" style:family="text">
      <style:text-properties style:font-name="Arial" fo:font-size="12pt" style:font-name-asian="Arial" style:font-size-asian="12pt" style:font-name-complex="Arial" style:font-size-complex="12pt"/>
    </style:style>
    <style:style style:name="T479_10" style:family="text">
      <style:text-properties style:font-name="Arial" fo:font-size="12pt" style:font-name-asian="Arial" style:font-size-asian="12pt" style:font-name-complex="Arial" style:font-size-complex="12pt"/>
    </style:style>
    <style:style style:name="T479_11" style:family="text">
      <style:text-properties style:font-name="Arial" fo:font-size="12pt" style:font-name-asian="Arial" style:font-size-asian="12pt" style:font-name-complex="Arial" style:font-size-complex="12pt"/>
    </style:style>
    <style:style style:name="T479_12" style:family="text">
      <style:text-properties style:font-name="Arial" fo:font-size="12pt" style:font-name-asian="Arial" style:font-size-asian="12pt" style:font-name-complex="Arial" style:font-size-complex="12pt"/>
    </style:style>
    <style:style style:name="T479_13" style:family="text">
      <style:text-properties style:font-name="Arial" fo:font-size="12pt" style:font-name-asian="Arial" style:font-size-asian="12pt" style:font-name-complex="Arial" style:font-size-complex="12pt"/>
    </style:style>
    <style:style style:name="T479_14" style:family="text">
      <style:text-properties style:font-name="Arial" fo:font-size="12pt" style:font-name-asian="Arial" style:font-size-asian="12pt" style:font-name-complex="Arial" style:font-size-complex="12pt"/>
    </style:style>
    <style:style style:name="T479_15" style:family="text" style:parent-style-name="Body_20_Text">
      <style:text-properties style:font-name="Arial" fo:font-size="12pt" style:font-name-asian="Arial" style:font-size-asian="12pt" style:font-name-complex="Arial" style:font-size-complex="12pt"/>
    </style:style>
    <style:style style:name="P480" style:family="paragraph" style:parent-style-name="Footnote_20_text"/>
    <style:style style:name="T480_1" style:family="text"/>
    <style:style style:name="T480_2" style:family="text"/>
    <style:style style:name="T480_3" style:family="text" style:parent-style-name="Internet_20_link"/>
    <style:style style:name="T480_4" style:family="text">
      <style:text-properties style:font-name="Arial" fo:font-size="12pt" style:font-name-asian="Arial" style:font-size-asian="12pt" style:font-name-complex="Arial" style:font-size-complex="12pt"/>
    </style:style>
    <style:style style:name="T480_5" style:family="text" style:parent-style-name="Body_20_Text"/>
    <style:style style:name="P481" style:family="paragraph" style:parent-style-name="Annotation_20_text"/>
    <style:style style:name="T481_1" style:family="text"/>
    <style:style style:name="T481_2" style:family="text">
      <style:text-properties style:font-name="Arial" fo:font-size="12pt" style:font-name-asian="Arial" style:font-size-asian="12pt" style:font-name-complex="Arial" style:font-size-complex="12pt"/>
    </style:style>
    <style:style style:name="T481_3" style:family="text">
      <style:text-properties style:font-name="Arial" fo:font-size="12pt" style:font-name-asian="Arial" style:font-size-asian="12pt" style:font-name-complex="Arial" style:font-size-complex="12pt"/>
    </style:style>
    <style:style style:name="T481_4" style:family="text">
      <style:text-properties style:font-name="Arial" fo:font-size="12pt" style:font-name-asian="Arial" style:font-size-asian="12pt" style:font-name-complex="Arial" style:font-size-complex="12pt"/>
    </style:style>
    <style:style style:name="P482" style:family="paragraph" style:parent-style-name="Body_20_Text">
      <style:paragraph-properties fo:text-align="justify" fo:margin-left="0cm" fo:margin-right="1cm"/>
      <style:text-properties style:font-name="Arial" fo:font-size="12pt" style:font-name-asian="Arial" style:font-size-asian="12pt" style:font-name-complex="Arial" style:font-size-complex="12pt"/>
    </style:style>
    <style:style style:name="P483" style:family="paragraph" style:parent-style-name="Body_20_Text">
      <style:paragraph-properties fo:text-align="justify" fo:margin-left="0cm" fo:margin-right="0.954cm"/>
    </style:style>
    <style:style style:name="T483_1" style:family="text">
      <style:text-properties style:font-name="Arial" fo:font-size="12pt" style:font-name-asian="Arial" style:font-size-asian="12pt" style:font-name-complex="Arial" style:font-size-complex="12pt"/>
    </style:style>
    <style:style style:name="T483_2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483_3" style:family="text">
      <style:text-properties style:font-name="Arial" fo:font-size="12pt" style:font-name-asian="Arial" style:font-size-asian="12pt" style:font-name-complex="Arial" style:font-size-complex="12pt"/>
    </style:style>
    <style:style style:name="T483_4" style:family="text">
      <style:text-properties style:font-name="Arial" fo:font-size="12pt" style:font-name-asian="Arial" style:font-size-asian="12pt" style:font-name-complex="Arial" style:font-size-complex="12pt"/>
    </style:style>
    <style:style style:name="T483_5" style:family="text">
      <style:text-properties style:font-name="Arial" fo:font-size="12pt" style:font-name-asian="Arial" style:font-size-asian="12pt" style:font-name-complex="Arial" style:font-size-complex="12pt"/>
    </style:style>
    <style:style style:name="T483_6" style:family="text">
      <style:text-properties style:font-name="Arial" fo:font-size="12pt" style:font-name-asian="Arial" style:font-size-asian="12pt" style:font-name-complex="Arial" style:font-size-complex="12pt"/>
    </style:style>
    <style:style style:name="T483_7" style:family="text" style:parent-style-name="Body_20_Text"/>
    <style:style style:name="P484" style:family="paragraph" style:parent-style-name="Annotation_20_text"/>
    <style:style style:name="T484_1" style:family="text"/>
    <style:style style:name="T484_2" style:family="text" style:parent-style-name="Body_20_Text"/>
    <style:style style:name="P485" style:family="paragraph" style:parent-style-name="Annotation_20_text"/>
    <style:style style:name="T485_1" style:family="text"/>
    <style:style style:name="P486" style:family="paragraph" style:parent-style-name="Annotation_20_text"/>
    <style:style style:name="T486_1" style:family="text">
      <style:text-properties style:font-name="Arial" fo:font-size="12pt" style:font-name-asian="Arial" style:font-size-asian="12pt" style:font-name-complex="Arial" style:font-size-complex="12pt"/>
    </style:style>
    <style:style style:name="T486_2" style:family="text">
      <style:text-properties style:font-name="Arial" fo:font-size="12pt" style:font-name-asian="Arial" style:font-size-asian="12pt" style:font-name-complex="Arial" style:font-size-complex="12pt"/>
    </style:style>
    <style:style style:name="T486_3" style:family="text">
      <style:text-properties style:font-name="Arial" fo:font-size="12pt" style:font-name-asian="Arial" style:font-size-asian="12pt" style:font-name-complex="Arial" style:font-size-complex="12pt"/>
    </style:style>
    <style:style style:name="T486_4" style:family="text">
      <style:text-properties style:font-name="Arial" fo:font-size="12pt" style:font-name-asian="Arial" style:font-size-asian="12pt" style:font-name-complex="Arial" style:font-size-complex="12pt"/>
    </style:style>
    <style:style style:name="T486_5" style:family="text" style:parent-style-name="Body_20_Text"/>
    <style:style style:name="P487" style:family="paragraph" style:parent-style-name="Normal"/>
    <style:style style:name="T487_1" style:family="text"/>
    <style:style style:name="T487_2" style:family="text">
      <style:text-properties style:font-name="Arial" fo:font-size="12pt" style:font-name-asian="Arial" style:font-size-asian="12pt" style:font-name-complex="Arial" style:font-size-complex="12pt"/>
    </style:style>
    <style:style style:name="T487_3" style:family="text" style:parent-style-name="Body_20_Text"/>
    <style:style style:name="P488" style:family="paragraph" style:parent-style-name="Annotation_20_text"/>
    <style:style style:name="T488_1" style:family="text"/>
    <style:style style:name="T488_2" style:family="text" style:parent-style-name="Body_20_Text"/>
    <style:style style:name="P489" style:family="paragraph" style:parent-style-name="Annotation_20_text"/>
    <style:style style:name="T489_1" style:family="text"/>
    <style:style style:name="T489_2" style:family="text">
      <style:text-properties style:font-name="Arial" fo:font-size="12pt" style:font-name-asian="Arial" style:font-size-asian="12pt" style:font-name-complex="Arial" style:font-size-complex="12pt"/>
    </style:style>
    <style:style style:name="T489_3" style:family="text">
      <style:text-properties style:font-name="Arial" fo:font-size="12pt" style:font-name-asian="Arial" style:font-size-asian="12pt" style:font-name-complex="Arial" style:font-size-complex="12pt"/>
    </style:style>
    <style:style style:name="T489_4" style:family="text">
      <style:text-properties style:font-name="Arial" fo:font-size="12pt" style:font-name-asian="Arial" style:font-size-asian="12pt" style:font-name-complex="Arial" style:font-size-complex="12pt"/>
    </style:style>
    <style:style style:name="T489_5" style:family="text">
      <style:text-properties style:font-name="Arial" fo:font-size="12pt" style:font-name-asian="Arial" style:font-size-asian="12pt" style:font-name-complex="Arial" style:font-size-complex="12pt"/>
    </style:style>
    <style:style style:name="T489_6" style:family="text">
      <style:text-properties style:font-name="Arial" fo:font-size="12pt" style:font-name-asian="Arial" style:font-size-asian="12pt" style:font-name-complex="Arial" style:font-size-complex="12pt"/>
    </style:style>
    <style:style style:name="T489_7" style:family="text">
      <style:text-properties style:font-name="Arial" fo:font-size="12pt" style:font-name-asian="Arial" style:font-size-asian="12pt" style:font-name-complex="Arial" style:font-size-complex="12pt"/>
    </style:style>
    <style:style style:name="T489_8" style:family="text">
      <style:text-properties style:font-name="Arial" fo:font-size="12pt" style:font-name-asian="Arial" style:font-size-asian="12pt" style:font-name-complex="Arial" style:font-size-complex="12pt"/>
    </style:style>
    <style:style style:name="T489_9" style:family="text">
      <style:text-properties style:font-name="Arial" fo:font-size="12pt" style:font-name-asian="Arial" style:font-size-asian="12pt" style:font-name-complex="Arial" style:font-size-complex="12pt"/>
    </style:style>
    <style:style style:name="T489_10" style:family="text">
      <style:text-properties style:font-name="Arial" fo:font-size="12pt" style:font-name-asian="Arial" style:font-size-asian="12pt" style:font-name-complex="Arial" style:font-size-complex="12pt"/>
    </style:style>
    <style:style style:name="T489_11" style:family="text">
      <style:text-properties style:font-name="Arial" fo:font-size="12pt" style:font-name-asian="Arial" style:font-size-asian="12pt" style:font-name-complex="Arial" style:font-size-complex="12pt"/>
    </style:style>
    <style:style style:name="T489_12" style:family="text">
      <style:text-properties style:font-name="Arial" fo:font-size="12pt" style:font-name-asian="Arial" style:font-size-asian="12pt" style:font-name-complex="Arial" style:font-size-complex="12pt"/>
    </style:style>
    <style:style style:name="T489_13" style:family="text">
      <style:text-properties style:font-name="Arial" fo:font-size="12pt" style:font-name-asian="Arial" style:font-size-asian="12pt" style:font-name-complex="Arial" style:font-size-complex="12pt"/>
    </style:style>
    <style:style style:name="T489_14" style:family="text">
      <style:text-properties style:font-name="Arial" fo:font-size="12pt" style:font-name-asian="Arial" style:font-size-asian="12pt" style:font-name-complex="Arial" style:font-size-complex="12pt"/>
    </style:style>
    <style:style style:name="T489_15" style:family="text">
      <style:text-properties style:font-name="Arial" fo:font-size="12pt" style:font-name-asian="Arial" style:font-size-asian="12pt" style:font-name-complex="Arial" style:font-size-complex="12pt"/>
    </style:style>
    <style:style style:name="T489_16" style:family="text">
      <style:text-properties style:font-name="Arial" fo:font-size="12pt" style:font-name-asian="Arial" style:font-size-asian="12pt" style:font-name-complex="Arial" style:font-size-complex="12pt"/>
    </style:style>
    <style:style style:name="T489_17" style:family="text">
      <style:text-properties style:font-name="Arial" fo:font-size="12pt" style:font-name-asian="Arial" style:font-size-asian="12pt" style:font-name-complex="Arial" style:font-size-complex="12pt"/>
    </style:style>
    <style:style style:name="T489_18" style:family="text">
      <style:text-properties style:font-name="Arial" fo:font-size="12pt" style:font-name-asian="Arial" style:font-size-asian="12pt" style:font-name-complex="Arial" style:font-size-complex="12pt"/>
    </style:style>
    <style:style style:name="T489_19" style:family="text">
      <style:text-properties style:font-name="Arial" fo:font-size="12pt" style:font-name-asian="Arial" style:font-size-asian="12pt" style:font-name-complex="Arial" style:font-size-complex="12pt"/>
    </style:style>
    <style:style style:name="T489_20" style:family="text">
      <style:text-properties style:font-name="Arial" fo:font-size="12pt" style:font-name-asian="Arial" style:font-size-asian="12pt" style:font-name-complex="Arial" style:font-size-complex="12pt"/>
    </style:style>
    <style:style style:name="P490" style:family="paragraph" style:parent-style-name="Body_20_Text">
      <style:paragraph-properties fo:text-align="justify" fo:margin-left="0cm" fo:margin-right="0.954cm"/>
      <style:text-properties style:font-name="Arial" fo:font-size="12pt" style:font-name-asian="Arial" style:font-size-asian="12pt" style:font-name-complex="Arial" style:font-size-complex="12pt"/>
    </style:style>
    <style:style style:name="P491" style:family="paragraph" style:parent-style-name="Body_20_Text">
      <style:paragraph-properties fo:text-align="justify" fo:margin-left="0cm" fo:margin-right="0.891cm"/>
    </style:style>
    <style:style style:name="T491_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1_2" style:family="text">
      <style:text-properties style:font-name="Arial" fo:font-size="12pt" style:font-name-asian="Arial" style:font-size-asian="12pt" style:font-name-complex="Arial" style:font-size-complex="12pt" fo:language="en" fo:country="US" fo:font-weight="bold" style:font-weight-asian="bold" style:font-weight-complex="bold"/>
    </style:style>
    <style:style style:name="T491_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1_4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1_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1_6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1_7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1_8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1_9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1_10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1_1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1_12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1_1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1_14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1_1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1_16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1_17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1_18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1_19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1_20" style:family="text">
      <style:text-properties fo:letter-spacing="-0.007cm" style:font-name="Arial" fo:font-size="12pt" style:font-name-asian="Arial" style:font-size-asian="12pt" style:font-name-complex="Arial" style:font-size-complex="12pt" fo:language="en" fo:country="US"/>
    </style:style>
    <style:style style:name="T491_2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1_22" style:family="text">
      <style:text-properties fo:letter-spacing="-0.007cm" style:font-name="Arial" fo:font-size="12pt" style:font-name-asian="Arial" style:font-size-asian="12pt" style:font-name-complex="Arial" style:font-size-complex="12pt" fo:language="en" fo:country="US"/>
    </style:style>
    <style:style style:name="T491_2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1_24" style:family="text">
      <style:text-properties fo:letter-spacing="-0.005cm" style:font-name="Arial" fo:font-size="12pt" style:font-name-asian="Arial" style:font-size-asian="12pt" style:font-name-complex="Arial" style:font-size-complex="12pt" fo:language="en" fo:country="US"/>
    </style:style>
    <style:style style:name="T491_2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1_26" style:family="text">
      <style:text-properties fo:letter-spacing="-0.005cm" style:font-name="Arial" fo:font-size="12pt" style:font-name-asian="Arial" style:font-size-asian="12pt" style:font-name-complex="Arial" style:font-size-complex="12pt" fo:language="en" fo:country="US"/>
    </style:style>
    <style:style style:name="T491_27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1_28" style:family="text">
      <style:text-properties fo:letter-spacing="-0.002cm" style:font-name="Arial" fo:font-size="12pt" style:font-name-asian="Arial" style:font-size-asian="12pt" style:font-name-complex="Arial" style:font-size-complex="12pt" fo:language="en" fo:country="US"/>
    </style:style>
    <style:style style:name="T491_29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1_30" style:family="text">
      <style:text-properties fo:letter-spacing="-0.005cm" style:font-name="Arial" fo:font-size="12pt" style:font-name-asian="Arial" style:font-size-asian="12pt" style:font-name-complex="Arial" style:font-size-complex="12pt" fo:language="en" fo:country="US"/>
    </style:style>
    <style:style style:name="T491_3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1_32" style:family="text">
      <style:text-properties fo:letter-spacing="-0.007cm" style:font-name="Arial" fo:font-size="12pt" style:font-name-asian="Arial" style:font-size-asian="12pt" style:font-name-complex="Arial" style:font-size-complex="12pt" fo:language="en" fo:country="US"/>
    </style:style>
    <style:style style:name="T491_3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1_34" style:family="text">
      <style:text-properties fo:letter-spacing="-0.005cm" style:font-name="Arial" fo:font-size="12pt" style:font-name-asian="Arial" style:font-size-asian="12pt" style:font-name-complex="Arial" style:font-size-complex="12pt" fo:language="en" fo:country="US"/>
    </style:style>
    <style:style style:name="T491_3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1_36" style:family="text">
      <style:text-properties fo:letter-spacing="-0.005cm" style:font-name="Arial" fo:font-size="12pt" style:font-name-asian="Arial" style:font-size-asian="12pt" style:font-name-complex="Arial" style:font-size-complex="12pt" fo:language="en" fo:country="US"/>
    </style:style>
    <style:style style:name="T491_37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1_38" style:family="text">
      <style:text-properties fo:letter-spacing="-0.005cm" style:font-name="Arial" fo:font-size="12pt" style:font-name-asian="Arial" style:font-size-asian="12pt" style:font-name-complex="Arial" style:font-size-complex="12pt" fo:language="en" fo:country="US"/>
    </style:style>
    <style:style style:name="T491_39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1_40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1_4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1_42" style:family="text" style:parent-style-name="Body_20_Text"/>
    <style:style style:name="P492" style:family="paragraph" style:parent-style-name="Annotation_20_text"/>
    <style:style style:name="T492_1" style:family="text"/>
    <style:style style:name="T492_2" style:family="text" style:parent-style-name="Body_20_Text"/>
    <style:style style:name="P493" style:family="paragraph" style:parent-style-name="Annotation_20_text"/>
    <style:style style:name="T493_1" style:family="text"/>
    <style:style style:name="T493_2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3_3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493_4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3_5" style:family="text">
      <style:text-properties fo:letter-spacing="-0.005cm" style:font-name="Arial" fo:font-size="12pt" style:font-name-asian="Arial" style:font-size-asian="12pt" style:font-name-complex="Arial" style:font-size-complex="12pt" fo:language="en" fo:country="US"/>
    </style:style>
    <style:style style:name="T493_6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3_7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3_8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3_9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3_10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3_1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3_12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3_1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3_14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3_1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3_16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3_17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3_18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3_19" style:family="text" style:parent-style-name="Body_20_Text"/>
    <style:style style:name="P494" style:family="paragraph" style:parent-style-name="Annotation_20_text"/>
    <style:style style:name="T494_1" style:family="text"/>
    <style:style style:name="T494_2" style:family="text" style:parent-style-name="Body_20_Text"/>
    <style:style style:name="P495" style:family="paragraph" style:parent-style-name="Annotation_20_text"/>
    <style:style style:name="T495_1" style:family="text"/>
    <style:style style:name="T495_2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5_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5_4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5_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5_6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5_7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5_8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495_9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5_10" style:family="text">
      <style:text-properties fo:letter-spacing="-0.002cm" style:font-name="Arial" fo:font-size="12pt" style:font-name-asian="Arial" style:font-size-asian="12pt" style:font-name-complex="Arial" style:font-size-complex="12pt" fo:language="en" fo:country="US"/>
    </style:style>
    <style:style style:name="T495_1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5_12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5_1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5_14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5_1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5_16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5_17" style:family="text" style:parent-style-name="Body_20_Text"/>
    <style:style style:name="P496" style:family="paragraph" style:parent-style-name="Annotation_20_text"/>
    <style:style style:name="T496_1" style:family="text"/>
    <style:style style:name="T496_2" style:family="text" style:parent-style-name="Body_20_Text"/>
    <style:style style:name="P497" style:family="paragraph" style:parent-style-name="Annotation_20_text"/>
    <style:style style:name="T497_1" style:family="text"/>
    <style:style style:name="T497_2" style:family="text" style:parent-style-name="Body_20_Text"/>
    <style:style style:name="P498" style:family="paragraph" style:parent-style-name="Annotation_20_text"/>
    <style:style style:name="T498_1" style:family="text"/>
    <style:style style:name="T498_2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8_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8_4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8_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8_6" style:family="text">
      <style:text-properties fo:letter-spacing="-0.016cm" style:font-name="Arial" fo:font-size="12pt" style:font-name-asian="Arial" style:font-size-asian="12pt" style:font-name-complex="Arial" style:font-size-complex="12pt" fo:language="en" fo:country="US"/>
    </style:style>
    <style:style style:name="T498_7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8_8" style:family="text">
      <style:text-properties fo:letter-spacing="-0.012cm" style:font-name="Arial" fo:font-size="12pt" style:font-name-asian="Arial" style:font-size-asian="12pt" style:font-name-complex="Arial" style:font-size-complex="12pt" fo:language="en" fo:country="US"/>
    </style:style>
    <style:style style:name="T498_9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8_10" style:family="text">
      <style:text-properties fo:letter-spacing="-0.018cm" style:font-name="Arial" fo:font-size="12pt" style:font-name-asian="Arial" style:font-size-asian="12pt" style:font-name-complex="Arial" style:font-size-complex="12pt" fo:language="en" fo:country="US"/>
    </style:style>
    <style:style style:name="T498_1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8_12" style:family="text">
      <style:text-properties fo:letter-spacing="-0.016cm" style:font-name="Arial" fo:font-size="12pt" style:font-name-asian="Arial" style:font-size-asian="12pt" style:font-name-complex="Arial" style:font-size-complex="12pt" fo:language="en" fo:country="US"/>
    </style:style>
    <style:style style:name="T498_1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8_14" style:family="text">
      <style:text-properties fo:letter-spacing="-0.014cm" style:font-name="Arial" fo:font-size="12pt" style:font-name-asian="Arial" style:font-size-asian="12pt" style:font-name-complex="Arial" style:font-size-complex="12pt" fo:language="en" fo:country="US"/>
    </style:style>
    <style:style style:name="T498_15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498_16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498_17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P499" style:family="paragraph" style:parent-style-name="Body_20_Text">
      <style:paragraph-properties fo:text-align="justify" fo:margin-left="0cm" fo:margin-right="0.891cm"/>
      <style:text-properties fo:letter-spacing="-0.004cm" style:font-name="Arial" fo:font-size="12pt" style:font-name-asian="Arial" style:font-size-asian="12pt" style:font-name-complex="Arial" style:font-size-complex="12pt"/>
    </style:style>
    <style:style style:name="P500" style:family="paragraph" style:parent-style-name="Body_20_Text">
      <style:paragraph-properties fo:text-align="justify" fo:margin-left="0cm" fo:margin-right="0.891cm"/>
    </style:style>
    <style:style style:name="T500_1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00_2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00_3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00_4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00_5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00_6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00_7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00_8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00_9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00_10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00_11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00_12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00_13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00_14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00_15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00_16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00_17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00_18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00_19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00_20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P501" style:family="paragraph" style:parent-style-name="Body_20_Text">
      <style:paragraph-properties fo:text-align="justify" fo:margin-left="0cm" fo:margin-right="0.822cm"/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502" style:family="paragraph" style:parent-style-name="Body_20_Text">
      <style:paragraph-properties fo:text-align="justify" fo:margin-left="0cm" fo:margin-right="0.822cm"/>
    </style:style>
    <style:style style:name="T502_1" style:family="text">
      <style:text-properties style:font-name="Arial" fo:font-size="12pt" style:font-name-asian="Arial" style:font-size-asian="12pt" style:font-name-complex="Arial" style:font-size-complex="12pt" fo:language="en" fo:country="US" fo:font-weight="bold" style:font-weight-asian="bold" style:font-weight-complex="bold"/>
    </style:style>
    <style:style style:name="T502_2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2_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2_4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2_5" style:family="text">
      <style:text-properties fo:letter-spacing="-0.005cm" style:font-name="Arial" fo:font-size="12pt" style:font-name-asian="Arial" style:font-size-asian="12pt" style:font-name-complex="Arial" style:font-size-complex="12pt" fo:language="en" fo:country="US"/>
    </style:style>
    <style:style style:name="T502_6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2_7" style:family="text">
      <style:text-properties fo:letter-spacing="-0.005cm" style:font-name="Arial" fo:font-size="12pt" style:font-name-asian="Arial" style:font-size-asian="12pt" style:font-name-complex="Arial" style:font-size-complex="12pt" fo:language="en" fo:country="US"/>
    </style:style>
    <style:style style:name="T502_8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2_9" style:family="text">
      <style:text-properties fo:letter-spacing="-0.005cm" style:font-name="Arial" fo:font-size="12pt" style:font-name-asian="Arial" style:font-size-asian="12pt" style:font-name-complex="Arial" style:font-size-complex="12pt" fo:language="en" fo:country="US"/>
    </style:style>
    <style:style style:name="T502_10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2_11" style:family="text">
      <style:text-properties fo:letter-spacing="-0.005cm" style:font-name="Arial" fo:font-size="12pt" style:font-name-asian="Arial" style:font-size-asian="12pt" style:font-name-complex="Arial" style:font-size-complex="12pt" fo:language="en" fo:country="US"/>
    </style:style>
    <style:style style:name="T502_12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2_13" style:family="text">
      <style:text-properties fo:letter-spacing="-0.005cm" style:font-name="Arial" fo:font-size="12pt" style:font-name-asian="Arial" style:font-size-asian="12pt" style:font-name-complex="Arial" style:font-size-complex="12pt" fo:language="en" fo:country="US"/>
    </style:style>
    <style:style style:name="T502_14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2_15" style:family="text">
      <style:text-properties fo:letter-spacing="-0.005cm" style:font-name="Arial" fo:font-size="12pt" style:font-name-asian="Arial" style:font-size-asian="12pt" style:font-name-complex="Arial" style:font-size-complex="12pt" fo:language="en" fo:country="US"/>
    </style:style>
    <style:style style:name="T502_16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2_17" style:family="text">
      <style:text-properties fo:letter-spacing="-0.005cm" style:font-name="Arial" fo:font-size="12pt" style:font-name-asian="Arial" style:font-size-asian="12pt" style:font-name-complex="Arial" style:font-size-complex="12pt" fo:language="en" fo:country="US"/>
    </style:style>
    <style:style style:name="T502_18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2_19" style:family="text">
      <style:text-properties fo:letter-spacing="-0.005cm" style:font-name="Arial" fo:font-size="12pt" style:font-name-asian="Arial" style:font-size-asian="12pt" style:font-name-complex="Arial" style:font-size-complex="12pt" fo:language="en" fo:country="US"/>
    </style:style>
    <style:style style:name="T502_20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2_21" style:family="text">
      <style:text-properties fo:letter-spacing="-0.005cm" style:font-name="Arial" fo:font-size="12pt" style:font-name-asian="Arial" style:font-size-asian="12pt" style:font-name-complex="Arial" style:font-size-complex="12pt" fo:language="en" fo:country="US"/>
    </style:style>
    <style:style style:name="T502_22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2_23" style:family="text">
      <style:text-properties fo:letter-spacing="-0.007cm" style:font-name="Arial" fo:font-size="12pt" style:font-name-asian="Arial" style:font-size-asian="12pt" style:font-name-complex="Arial" style:font-size-complex="12pt" fo:language="en" fo:country="US"/>
    </style:style>
    <style:style style:name="T502_24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2_2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2_26" style:family="text">
      <style:text-properties fo:letter-spacing="-0.005cm" style:font-name="Arial" fo:font-size="12pt" style:font-name-asian="Arial" style:font-size-asian="12pt" style:font-name-complex="Arial" style:font-size-complex="12pt" fo:language="en" fo:country="US"/>
    </style:style>
    <style:style style:name="T502_27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2_28" style:family="text">
      <style:text-properties fo:letter-spacing="-0.005cm" style:font-name="Arial" fo:font-size="12pt" style:font-name-asian="Arial" style:font-size-asian="12pt" style:font-name-complex="Arial" style:font-size-complex="12pt" fo:language="en" fo:country="US"/>
    </style:style>
    <style:style style:name="T502_29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2_30" style:family="text">
      <style:text-properties fo:letter-spacing="-0.005cm" style:font-name="Arial" fo:font-size="12pt" style:font-name-asian="Arial" style:font-size-asian="12pt" style:font-name-complex="Arial" style:font-size-complex="12pt" fo:language="en" fo:country="US"/>
    </style:style>
    <style:style style:name="T502_3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2_32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02_3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2_34" style:family="text">
      <style:text-properties fo:letter-spacing="-0.005cm" style:font-name="Arial" fo:font-size="12pt" style:font-name-asian="Arial" style:font-size-asian="12pt" style:font-name-complex="Arial" style:font-size-complex="12pt" fo:language="en" fo:country="US"/>
    </style:style>
    <style:style style:name="T502_3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2_36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2_37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2_38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2_39" style:family="text" style:parent-style-name="Body_20_Text"/>
    <style:style style:name="P503" style:family="paragraph" style:parent-style-name="Annotation_20_text"/>
    <style:style style:name="T503_1" style:family="text"/>
    <style:style style:name="T503_2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P504" style:family="paragraph" style:parent-style-name="Normal">
      <style:paragraph-properties fo:text-align="justify" fo:margin-right="0.822cm"/>
      <style:text-properties style:font-name="Arial" style:font-name-asian="Arial" style:font-name-complex="Arial"/>
    </style:style>
    <style:style style:name="P505" style:family="paragraph" style:parent-style-name="Normal">
      <style:paragraph-properties fo:text-align="justify" fo:margin-right="0.822cm"/>
    </style:style>
    <style:style style:name="T505_1" style:family="text">
      <style:text-properties style:font-name="Arial" fo:font-size="12pt" style:font-name-asian="Arial" style:font-size-asian="12pt" style:font-name-complex="Arial" style:font-size-complex="12pt"/>
    </style:style>
    <style:style style:name="T505_2" style:family="text" style:parent-style-name="Normal"/>
    <style:style style:name="P506" style:family="paragraph" style:parent-style-name="Annotation_20_text"/>
    <style:style style:name="T506_1" style:family="text"/>
    <style:style style:name="T506_2" style:family="text" style:parent-style-name="Normal"/>
    <style:style style:name="P507" style:family="paragraph" style:parent-style-name="Annotation_20_text"/>
    <style:style style:name="T507_1" style:family="text"/>
    <style:style style:name="P508" style:family="paragraph" style:parent-style-name="Body_20_Text">
      <style:paragraph-properties fo:text-align="justify" fo:margin-left="0cm" fo:margin-right="1.577cm"/>
      <style:text-properties style:font-name="Arial" fo:font-size="12pt" style:font-name-asian="Arial" style:font-size-asian="12pt" style:font-name-complex="Arial" style:font-size-complex="12pt"/>
    </style:style>
    <style:style style:name="P509" style:family="paragraph" style:parent-style-name="Body_20_Text">
      <style:paragraph-properties fo:text-align="justify" fo:margin-left="0cm" fo:margin-right="1.577cm"/>
    </style:style>
    <style:style style:name="T509_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9_2" style:family="text">
      <style:text-properties style:font-name="Arial" fo:font-size="12pt" style:font-name-asian="Arial" style:font-size-asian="12pt" style:font-name-complex="Arial" style:font-size-complex="12pt" fo:language="en" fo:country="US" fo:font-weight="bold" style:font-weight-asian="bold" style:font-weight-complex="bold"/>
    </style:style>
    <style:style style:name="T509_3" style:family="text">
      <style:text-properties style:font-name="Arial" fo:font-size="12pt" style:font-name-asian="Arial" style:font-size-asian="12pt" style:font-name-complex="Arial" style:font-size-complex="12pt" fo:language="en" fo:country="US" fo:font-weight="bold" style:font-weight-asian="bold" style:font-weight-complex="bold"/>
    </style:style>
    <style:style style:name="T509_4" style:family="text">
      <style:text-properties style:font-name="Arial" fo:font-size="12pt" style:font-name-asian="Arial" style:font-size-asian="12pt" style:font-name-complex="Arial" style:font-size-complex="12pt" fo:language="en" fo:country="US" fo:font-weight="bold" style:font-weight-asian="bold" style:font-weight-complex="bold"/>
    </style:style>
    <style:style style:name="T509_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9_6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9_7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9_8" style:family="text">
      <style:text-properties fo:letter-spacing="-0.005cm" style:font-name="Arial" fo:font-size="12pt" style:font-name-asian="Arial" style:font-size-asian="12pt" style:font-name-complex="Arial" style:font-size-complex="12pt" fo:language="en" fo:country="US"/>
    </style:style>
    <style:style style:name="T509_9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9_10" style:family="text">
      <style:text-properties fo:letter-spacing="-0.005cm" style:font-name="Arial" fo:font-size="12pt" style:font-name-asian="Arial" style:font-size-asian="12pt" style:font-name-complex="Arial" style:font-size-complex="12pt" fo:language="en" fo:country="US"/>
    </style:style>
    <style:style style:name="T509_1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9_12" style:family="text">
      <style:text-properties fo:letter-spacing="-0.007cm" style:font-name="Arial" fo:font-size="12pt" style:font-name-asian="Arial" style:font-size-asian="12pt" style:font-name-complex="Arial" style:font-size-complex="12pt" fo:language="en" fo:country="US"/>
    </style:style>
    <style:style style:name="T509_1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9_14" style:family="text">
      <style:text-properties fo:letter-spacing="-0.005cm" style:font-name="Arial" fo:font-size="12pt" style:font-name-asian="Arial" style:font-size-asian="12pt" style:font-name-complex="Arial" style:font-size-complex="12pt" fo:language="en" fo:country="US"/>
    </style:style>
    <style:style style:name="T509_1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9_16" style:family="text">
      <style:text-properties fo:letter-spacing="-0.007cm" style:font-name="Arial" fo:font-size="12pt" style:font-name-asian="Arial" style:font-size-asian="12pt" style:font-name-complex="Arial" style:font-size-complex="12pt" fo:language="en" fo:country="US"/>
    </style:style>
    <style:style style:name="T509_17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9_18" style:family="text">
      <style:text-properties fo:letter-spacing="-0.005cm" style:font-name="Arial" fo:font-size="12pt" style:font-name-asian="Arial" style:font-size-asian="12pt" style:font-name-complex="Arial" style:font-size-complex="12pt" fo:language="en" fo:country="US"/>
    </style:style>
    <style:style style:name="T509_19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9_20" style:family="text">
      <style:text-properties fo:letter-spacing="-0.005cm" style:font-name="Arial" fo:font-size="12pt" style:font-name-asian="Arial" style:font-size-asian="12pt" style:font-name-complex="Arial" style:font-size-complex="12pt" fo:language="en" fo:country="US"/>
    </style:style>
    <style:style style:name="T509_2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9_22" style:family="text">
      <style:text-properties fo:letter-spacing="-0.005cm" style:font-name="Arial" fo:font-size="12pt" style:font-name-asian="Arial" style:font-size-asian="12pt" style:font-name-complex="Arial" style:font-size-complex="12pt" fo:language="en" fo:country="US"/>
    </style:style>
    <style:style style:name="T509_2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9_24" style:family="text">
      <style:text-properties fo:letter-spacing="-0.005cm" style:font-name="Arial" fo:font-size="12pt" style:font-name-asian="Arial" style:font-size-asian="12pt" style:font-name-complex="Arial" style:font-size-complex="12pt" fo:language="en" fo:country="US"/>
    </style:style>
    <style:style style:name="T509_2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9_26" style:family="text">
      <style:text-properties fo:letter-spacing="-0.011cm" style:font-name="Arial" fo:font-size="12pt" style:font-name-asian="Arial" style:font-size-asian="12pt" style:font-name-complex="Arial" style:font-size-complex="12pt" fo:language="en" fo:country="US"/>
    </style:style>
    <style:style style:name="T509_27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9_28" style:family="text">
      <style:text-properties fo:letter-spacing="-0.005cm" style:font-name="Arial" fo:font-size="12pt" style:font-name-asian="Arial" style:font-size-asian="12pt" style:font-name-complex="Arial" style:font-size-complex="12pt" fo:language="en" fo:country="US"/>
    </style:style>
    <style:style style:name="T509_29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9_30" style:family="text">
      <style:text-properties fo:letter-spacing="-0.005cm" style:font-name="Arial" fo:font-size="12pt" style:font-name-asian="Arial" style:font-size-asian="12pt" style:font-name-complex="Arial" style:font-size-complex="12pt" fo:language="en" fo:country="US"/>
    </style:style>
    <style:style style:name="T509_3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9_32" style:family="text">
      <style:text-properties fo:letter-spacing="-0.005cm" style:font-name="Arial" fo:font-size="12pt" style:font-name-asian="Arial" style:font-size-asian="12pt" style:font-name-complex="Arial" style:font-size-complex="12pt" fo:language="en" fo:country="US"/>
    </style:style>
    <style:style style:name="T509_3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9_34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9_3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9_36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09_37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9_38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09_39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9_40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09_4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9_42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09_4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9_44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09_4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9_46" style:family="text">
      <style:text-properties fo:letter-spacing="-0.005cm" style:font-name="Arial" fo:font-size="12pt" style:font-name-asian="Arial" style:font-size-asian="12pt" style:font-name-complex="Arial" style:font-size-complex="12pt" fo:language="en" fo:country="US"/>
    </style:style>
    <style:style style:name="T509_47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9_48" style:family="text">
      <style:text-properties fo:letter-spacing="-0.007cm" style:font-name="Arial" fo:font-size="12pt" style:font-name-asian="Arial" style:font-size-asian="12pt" style:font-name-complex="Arial" style:font-size-complex="12pt" fo:language="en" fo:country="US"/>
    </style:style>
    <style:style style:name="T509_49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9_50" style:family="text">
      <style:text-properties fo:letter-spacing="-0.005cm" style:font-name="Arial" fo:font-size="12pt" style:font-name-asian="Arial" style:font-size-asian="12pt" style:font-name-complex="Arial" style:font-size-complex="12pt" fo:language="en" fo:country="US"/>
    </style:style>
    <style:style style:name="T509_5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9_52" style:family="text">
      <style:text-properties fo:letter-spacing="-0.005cm" style:font-name="Arial" fo:font-size="12pt" style:font-name-asian="Arial" style:font-size-asian="12pt" style:font-name-complex="Arial" style:font-size-complex="12pt" fo:language="en" fo:country="US"/>
    </style:style>
    <style:style style:name="T509_5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9_54" style:family="text">
      <style:text-properties fo:letter-spacing="-0.009cm" style:font-name="Arial" fo:font-size="12pt" style:font-name-asian="Arial" style:font-size-asian="12pt" style:font-name-complex="Arial" style:font-size-complex="12pt" fo:language="en" fo:country="US"/>
    </style:style>
    <style:style style:name="T509_5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9_56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09_57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9_58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09_59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09_60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09_61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09_62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09_63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09_64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9_6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9_66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09_67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09_68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09_69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09_70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09_71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09_72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9_7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9_74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9_7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09_76" style:family="text" style:parent-style-name="Body_20_Text"/>
    <style:style style:name="P510" style:family="paragraph" style:parent-style-name="Annotation_20_text"/>
    <style:style style:name="T510_1" style:family="text"/>
    <style:style style:name="T510_2" style:family="text" style:parent-style-name="Body_20_Text"/>
    <style:style style:name="P511" style:family="paragraph" style:parent-style-name="Annotation_20_text"/>
    <style:style style:name="T511_1" style:family="text"/>
    <style:style style:name="T511_2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1_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1_4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1_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1_6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1_7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1_8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P512" style:family="paragraph" style:parent-style-name="Body_20_Text">
      <style:paragraph-properties fo:text-align="justify" fo:margin-left="0cm"/>
      <style:text-properties style:font-name="Arial" style:font-name-complex="Arial"/>
    </style:style>
    <style:style style:name="FR6" style:family="graphic" style:parent-style-name="Body_20_Text">
      <style:graphic-properties draw:stroke="solid" svg:stroke-width="0.018cm" svg:stroke-color="#000000" draw:fill-color="#dbe4f0" fo:background-color="#dbe4f0" fo:border-top="#000000 0.018cm solid" fo:border-bottom="#000000 0.018cm solid" fo:border-left="#000000 0.018cm solid" fo:border-right="#000000 0.018cm solid" style:horizontal-pos="from-left" style:horizontal-rel="page" style:vertical-pos="from-top" style:vertical-rel="paragraph" style:flow-with-text="false" style:wrap="none" style:run-through="background" fo:wrap-option="wrap" draw:auto-grow-height="false" draw:auto-grow-width="false"/>
    </style:style>
    <style:style style:name="P513" style:family="paragraph" style:parent-style-name="Normal">
      <style:paragraph-properties fo:margin-top="0cm" fo:margin-bottom="0cm" fo:margin-left="0.189cm"/>
    </style:style>
    <style:style style:name="T513_1" style:family="text">
      <style:text-properties fo:color="#000000" style:font-name="Arial" fo:font-size="14pt" style:font-size-asian="14pt" fo:font-weight="bold" style:font-weight-asian="bold"/>
    </style:style>
    <style:style style:name="T513_2" style:family="text">
      <style:text-properties fo:letter-spacing="-0.014cm" fo:color="#000000" style:font-name="Arial" fo:font-size="14pt" style:font-size-asian="14pt" fo:font-weight="bold" style:font-weight-asian="bold"/>
    </style:style>
    <style:style style:name="T513_3" style:family="text">
      <style:text-properties fo:color="#000000" style:font-name="Arial" fo:font-size="14pt" style:font-size-asian="14pt" fo:font-weight="bold" style:font-weight-asian="bold"/>
    </style:style>
    <style:style style:name="P514" style:family="paragraph" style:parent-style-name="Heading_20_5">
      <style:paragraph-properties fo:margin-left="0cm"/>
      <style:text-properties style:font-name="Arial" fo:font-size="12pt" style:font-name-asian="Arial" style:font-size-asian="12pt" style:font-name-complex="Arial" style:font-size-complex="12pt"/>
    </style:style>
    <style:style style:name="P515" style:family="paragraph" style:parent-style-name="Heading_20_5">
      <style:paragraph-properties fo:margin-left="0cm"/>
    </style:style>
    <style:style style:name="T515_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5_2" style:family="text">
      <style:text-properties fo:letter-spacing="-0.018cm" style:font-name="Arial" fo:font-size="12pt" style:font-name-asian="Arial" style:font-size-asian="12pt" style:font-name-complex="Arial" style:font-size-complex="12pt" fo:language="en" fo:country="US"/>
    </style:style>
    <style:style style:name="T515_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5_4" style:family="text">
      <style:text-properties fo:letter-spacing="-0.012cm" style:font-name="Arial" fo:font-size="12pt" style:font-name-asian="Arial" style:font-size-asian="12pt" style:font-name-complex="Arial" style:font-size-complex="12pt" fo:language="en" fo:country="US"/>
    </style:style>
    <style:style style:name="T515_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5_6" style:family="text">
      <style:text-properties fo:letter-spacing="-0.014cm" style:font-name="Arial" fo:font-size="12pt" style:font-name-asian="Arial" style:font-size-asian="12pt" style:font-name-complex="Arial" style:font-size-complex="12pt" fo:language="en" fo:country="US"/>
    </style:style>
    <style:style style:name="T515_7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5_8" style:family="text">
      <style:text-properties fo:letter-spacing="-0.014cm" style:font-name="Arial" fo:font-size="12pt" style:font-name-asian="Arial" style:font-size-asian="12pt" style:font-name-complex="Arial" style:font-size-complex="12pt" fo:language="en" fo:country="US"/>
    </style:style>
    <style:style style:name="T515_9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5_10" style:family="text">
      <style:text-properties fo:letter-spacing="-0.012cm" style:font-name="Arial" fo:font-size="12pt" style:font-name-asian="Arial" style:font-size-asian="12pt" style:font-name-complex="Arial" style:font-size-complex="12pt" fo:language="en" fo:country="US"/>
    </style:style>
    <style:style style:name="T515_1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5_12" style:family="text">
      <style:text-properties fo:letter-spacing="-0.016cm" style:font-name="Arial" fo:font-size="12pt" style:font-name-asian="Arial" style:font-size-asian="12pt" style:font-name-complex="Arial" style:font-size-complex="12pt" fo:language="en" fo:country="US"/>
    </style:style>
    <style:style style:name="T515_1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5_14" style:family="text">
      <style:text-properties fo:letter-spacing="-0.014cm" style:font-name="Arial" fo:font-size="12pt" style:font-name-asian="Arial" style:font-size-asian="12pt" style:font-name-complex="Arial" style:font-size-complex="12pt" fo:language="en" fo:country="US"/>
    </style:style>
    <style:style style:name="T515_1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5_16" style:family="text">
      <style:text-properties fo:letter-spacing="-0.014cm" style:font-name="Arial" fo:font-size="12pt" style:font-name-asian="Arial" style:font-size-asian="12pt" style:font-name-complex="Arial" style:font-size-complex="12pt" fo:language="en" fo:country="US"/>
    </style:style>
    <style:style style:name="T515_17" style:family="text">
      <style:text-properties style:font-name="Arial" fo:font-size="12pt" style:font-name-asian="Arial" style:font-size-asian="12pt" style:font-name-complex="Arial" style:font-size-complex="12pt" fo:language="en" fo:country="US" style:text-underline-style="solid" style:text-underline-width="thick" style:text-underline-color="font-color"/>
    </style:style>
    <style:style style:name="T515_18" style:family="text">
      <style:text-properties fo:letter-spacing="-0.012cm" style:font-name="Arial" fo:font-size="12pt" style:font-name-asian="Arial" style:font-size-asian="12pt" style:font-name-complex="Arial" style:font-size-complex="12pt" fo:language="en" fo:country="US"/>
    </style:style>
    <style:style style:name="T515_19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5_20" style:family="text">
      <style:text-properties fo:letter-spacing="-0.016cm" style:font-name="Arial" fo:font-size="12pt" style:font-name-asian="Arial" style:font-size-asian="12pt" style:font-name-complex="Arial" style:font-size-complex="12pt" fo:language="en" fo:country="US"/>
    </style:style>
    <style:style style:name="T515_2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5_22" style:family="text">
      <style:text-properties fo:letter-spacing="-0.016cm" style:font-name="Arial" fo:font-size="12pt" style:font-name-asian="Arial" style:font-size-asian="12pt" style:font-name-complex="Arial" style:font-size-complex="12pt" fo:language="en" fo:country="US"/>
    </style:style>
    <style:style style:name="T515_2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5_24" style:family="text">
      <style:text-properties fo:letter-spacing="-0.016cm" style:font-name="Arial" fo:font-size="12pt" style:font-name-asian="Arial" style:font-size-asian="12pt" style:font-name-complex="Arial" style:font-size-complex="12pt" fo:language="en" fo:country="US"/>
    </style:style>
    <style:style style:name="T515_2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5_26" style:family="text">
      <style:text-properties fo:letter-spacing="-0.012cm" style:font-name="Arial" fo:font-size="12pt" style:font-name-asian="Arial" style:font-size-asian="12pt" style:font-name-complex="Arial" style:font-size-complex="12pt" fo:language="en" fo:country="US"/>
    </style:style>
    <style:style style:name="T515_27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5_28" style:family="text">
      <style:text-properties fo:letter-spacing="-0.016cm" style:font-name="Arial" fo:font-size="12pt" style:font-name-asian="Arial" style:font-size-asian="12pt" style:font-name-complex="Arial" style:font-size-complex="12pt" fo:language="en" fo:country="US"/>
    </style:style>
    <style:style style:name="T515_29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P516" style:family="paragraph" style:parent-style-name="Body_20_Text">
      <style:paragraph-properties fo:text-align="justify" fo:margin-left="0cm"/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517" style:family="paragraph" style:parent-style-name="Body_20_Text">
      <style:paragraph-properties fo:text-align="justify" fo:margin-left="0cm" fo:margin-right="0.238cm"/>
    </style:style>
    <style:style style:name="T517_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7_2" style:family="text">
      <style:text-properties fo:letter-spacing="-0.018cm" style:font-name="Arial" fo:font-size="12pt" style:font-name-asian="Arial" style:font-size-asian="12pt" style:font-name-complex="Arial" style:font-size-complex="12pt" fo:language="en" fo:country="US"/>
    </style:style>
    <style:style style:name="T517_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7_4" style:family="text">
      <style:text-properties fo:letter-spacing="-0.018cm" style:font-name="Arial" fo:font-size="12pt" style:font-name-asian="Arial" style:font-size-asian="12pt" style:font-name-complex="Arial" style:font-size-complex="12pt" fo:language="en" fo:country="US"/>
    </style:style>
    <style:style style:name="T517_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7_6" style:family="text">
      <style:text-properties fo:letter-spacing="-0.018cm" style:font-name="Arial" fo:font-size="12pt" style:font-name-asian="Arial" style:font-size-asian="12pt" style:font-name-complex="Arial" style:font-size-complex="12pt" fo:language="en" fo:country="US"/>
    </style:style>
    <style:style style:name="T517_7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7_8" style:family="text">
      <style:text-properties fo:letter-spacing="-0.018cm" style:font-name="Arial" fo:font-size="12pt" style:font-name-asian="Arial" style:font-size-asian="12pt" style:font-name-complex="Arial" style:font-size-complex="12pt" fo:language="en" fo:country="US"/>
    </style:style>
    <style:style style:name="T517_9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7_10" style:family="text">
      <style:text-properties fo:letter-spacing="-0.018cm" style:font-name="Arial" fo:font-size="12pt" style:font-name-asian="Arial" style:font-size-asian="12pt" style:font-name-complex="Arial" style:font-size-complex="12pt" fo:language="en" fo:country="US"/>
    </style:style>
    <style:style style:name="T517_1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7_12" style:family="text">
      <style:text-properties fo:letter-spacing="-0.016cm" style:font-name="Arial" fo:font-size="12pt" style:font-name-asian="Arial" style:font-size-asian="12pt" style:font-name-complex="Arial" style:font-size-complex="12pt" fo:language="en" fo:country="US"/>
    </style:style>
    <style:style style:name="T517_1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7_14" style:family="text">
      <style:text-properties fo:letter-spacing="-0.019cm" style:font-name="Arial" fo:font-size="12pt" style:font-name-asian="Arial" style:font-size-asian="12pt" style:font-name-complex="Arial" style:font-size-complex="12pt" fo:language="en" fo:country="US"/>
    </style:style>
    <style:style style:name="T517_1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7_16" style:family="text">
      <style:text-properties fo:letter-spacing="-0.018cm" style:font-name="Arial" fo:font-size="12pt" style:font-name-asian="Arial" style:font-size-asian="12pt" style:font-name-complex="Arial" style:font-size-complex="12pt" fo:language="en" fo:country="US"/>
    </style:style>
    <style:style style:name="T517_17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7_18" style:family="text">
      <style:text-properties fo:letter-spacing="-0.018cm" style:font-name="Arial" fo:font-size="12pt" style:font-name-asian="Arial" style:font-size-asian="12pt" style:font-name-complex="Arial" style:font-size-complex="12pt" fo:language="en" fo:country="US"/>
    </style:style>
    <style:style style:name="T517_19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7_20" style:family="text">
      <style:text-properties fo:letter-spacing="-0.016cm" style:font-name="Arial" fo:font-size="12pt" style:font-name-asian="Arial" style:font-size-asian="12pt" style:font-name-complex="Arial" style:font-size-complex="12pt" fo:language="en" fo:country="US"/>
    </style:style>
    <style:style style:name="T517_2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7_22" style:family="text">
      <style:text-properties fo:letter-spacing="-0.019cm" style:font-name="Arial" fo:font-size="12pt" style:font-name-asian="Arial" style:font-size-asian="12pt" style:font-name-complex="Arial" style:font-size-complex="12pt" fo:language="en" fo:country="US"/>
    </style:style>
    <style:style style:name="T517_2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7_24" style:family="text">
      <style:text-properties fo:letter-spacing="-0.016cm" style:font-name="Arial" fo:font-size="12pt" style:font-name-asian="Arial" style:font-size-asian="12pt" style:font-name-complex="Arial" style:font-size-complex="12pt" fo:language="en" fo:country="US"/>
    </style:style>
    <style:style style:name="T517_2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7_26" style:family="text">
      <style:text-properties fo:letter-spacing="-0.016cm" style:font-name="Arial" fo:font-size="12pt" style:font-name-asian="Arial" style:font-size-asian="12pt" style:font-name-complex="Arial" style:font-size-complex="12pt" fo:language="en" fo:country="US"/>
    </style:style>
    <style:style style:name="T517_27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7_28" style:family="text">
      <style:text-properties fo:letter-spacing="-0.014cm" style:font-name="Arial" fo:font-size="12pt" style:font-name-asian="Arial" style:font-size-asian="12pt" style:font-name-complex="Arial" style:font-size-complex="12pt" fo:language="en" fo:country="US"/>
    </style:style>
    <style:style style:name="T517_29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7_30" style:family="text">
      <style:text-properties fo:letter-spacing="-0.019cm" style:font-name="Arial" fo:font-size="12pt" style:font-name-asian="Arial" style:font-size-asian="12pt" style:font-name-complex="Arial" style:font-size-complex="12pt" fo:language="en" fo:country="US"/>
    </style:style>
    <style:style style:name="T517_3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7_32" style:family="text">
      <style:text-properties fo:letter-spacing="-0.019cm" style:font-name="Arial" fo:font-size="12pt" style:font-name-asian="Arial" style:font-size-asian="12pt" style:font-name-complex="Arial" style:font-size-complex="12pt" fo:language="en" fo:country="US"/>
    </style:style>
    <style:style style:name="T517_3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7_34" style:family="text">
      <style:text-properties fo:letter-spacing="-0.021cm" style:font-name="Arial" fo:font-size="12pt" style:font-name-asian="Arial" style:font-size-asian="12pt" style:font-name-complex="Arial" style:font-size-complex="12pt" fo:language="en" fo:country="US"/>
    </style:style>
    <style:style style:name="T517_3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7_36" style:family="text">
      <style:text-properties fo:letter-spacing="-0.016cm" style:font-name="Arial" fo:font-size="12pt" style:font-name-asian="Arial" style:font-size-asian="12pt" style:font-name-complex="Arial" style:font-size-complex="12pt" fo:language="en" fo:country="US"/>
    </style:style>
    <style:style style:name="T517_37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7_38" style:family="text">
      <style:text-properties fo:letter-spacing="-0.019cm" style:font-name="Arial" fo:font-size="12pt" style:font-name-asian="Arial" style:font-size-asian="12pt" style:font-name-complex="Arial" style:font-size-complex="12pt" fo:language="en" fo:country="US"/>
    </style:style>
    <style:style style:name="T517_39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7_40" style:family="text">
      <style:text-properties fo:letter-spacing="-0.016cm" style:font-name="Arial" fo:font-size="12pt" style:font-name-asian="Arial" style:font-size-asian="12pt" style:font-name-complex="Arial" style:font-size-complex="12pt" fo:language="en" fo:country="US"/>
    </style:style>
    <style:style style:name="T517_4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7_42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7_4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7_44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7_4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P518" style:family="paragraph" style:parent-style-name="Body_20_Text">
      <style:paragraph-properties fo:text-align="justify" fo:margin-left="0cm" fo:margin-right="0.238cm"/>
      <style:text-properties style:font-name="Arial" fo:font-size="12pt" style:font-name-asian="Arial" style:font-size-asian="12pt" style:font-name-complex="Arial" style:font-size-complex="12pt"/>
    </style:style>
    <style:style style:name="P519" style:family="paragraph" style:parent-style-name="List_20_Paragraph">
      <style:paragraph-properties fo:text-align="justify" fo:margin-right="0.235cm">
        <style:tab-stops>
          <style:tab-stop style:type="left" style:leader-style="none" style:position="0cm"/>
        </style:tab-stops>
      </style:paragraph-properties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9_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9_2" style:family="text">
      <style:text-properties fo:letter-spacing="-0.002cm" style:font-name="Arial" fo:font-size="12pt" style:font-name-asian="Arial" style:font-size-asian="12pt" style:font-name-complex="Arial" style:font-size-complex="12pt" fo:language="en" fo:country="US"/>
    </style:style>
    <style:style style:name="T519_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9_4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19_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9_6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19_7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9_8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19_9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9_10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19_1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9_12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19_1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9_14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19_1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9_16" style:family="text">
      <style:text-properties fo:letter-spacing="-0.002cm" style:font-name="Arial" fo:font-size="12pt" style:font-name-asian="Arial" style:font-size-asian="12pt" style:font-name-complex="Arial" style:font-size-complex="12pt" fo:language="en" fo:country="US"/>
    </style:style>
    <style:style style:name="T519_17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9_18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19_19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9_20" style:family="text">
      <style:text-properties fo:letter-spacing="-0.007cm" style:font-name="Arial" fo:font-size="12pt" style:font-name-asian="Arial" style:font-size-asian="12pt" style:font-name-complex="Arial" style:font-size-complex="12pt" fo:language="en" fo:country="US"/>
    </style:style>
    <style:style style:name="T519_2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9_22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19_2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9_24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19_2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9_26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19_27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9_28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19_29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9_30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19_3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9_32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19_3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9_34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19_3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9_36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9_37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9_38" style:family="text">
      <style:text-properties fo:letter-spacing="-0.007cm" style:font-name="Arial" fo:font-size="12pt" style:font-name-asian="Arial" style:font-size-asian="12pt" style:font-name-complex="Arial" style:font-size-complex="12pt" fo:language="en" fo:country="US"/>
    </style:style>
    <style:style style:name="T519_39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9_40" style:family="text">
      <style:text-properties fo:letter-spacing="-0.007cm" style:font-name="Arial" fo:font-size="12pt" style:font-name-asian="Arial" style:font-size-asian="12pt" style:font-name-complex="Arial" style:font-size-complex="12pt" fo:language="en" fo:country="US"/>
    </style:style>
    <style:style style:name="T519_4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9_42" style:family="text">
      <style:text-properties fo:letter-spacing="-0.012cm" style:font-name="Arial" fo:font-size="12pt" style:font-name-asian="Arial" style:font-size-asian="12pt" style:font-name-complex="Arial" style:font-size-complex="12pt" fo:language="en" fo:country="US"/>
    </style:style>
    <style:style style:name="T519_4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9_44" style:family="text">
      <style:text-properties fo:letter-spacing="-0.009cm" style:font-name="Arial" fo:font-size="12pt" style:font-name-asian="Arial" style:font-size-asian="12pt" style:font-name-complex="Arial" style:font-size-complex="12pt" fo:language="en" fo:country="US"/>
    </style:style>
    <style:style style:name="T519_4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9_46" style:family="text">
      <style:text-properties fo:letter-spacing="-0.007cm" style:font-name="Arial" fo:font-size="12pt" style:font-name-asian="Arial" style:font-size-asian="12pt" style:font-name-complex="Arial" style:font-size-complex="12pt" fo:language="en" fo:country="US"/>
    </style:style>
    <style:style style:name="T519_47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9_48" style:family="text">
      <style:text-properties fo:letter-spacing="-0.011cm" style:font-name="Arial" fo:font-size="12pt" style:font-name-asian="Arial" style:font-size-asian="12pt" style:font-name-complex="Arial" style:font-size-complex="12pt" fo:language="en" fo:country="US"/>
    </style:style>
    <style:style style:name="T519_49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9_50" style:family="text">
      <style:text-properties fo:letter-spacing="-0.011cm" style:font-name="Arial" fo:font-size="12pt" style:font-name-asian="Arial" style:font-size-asian="12pt" style:font-name-complex="Arial" style:font-size-complex="12pt" fo:language="en" fo:country="US"/>
    </style:style>
    <style:style style:name="T519_5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9_52" style:family="text">
      <style:text-properties fo:letter-spacing="-0.007cm" style:font-name="Arial" fo:font-size="12pt" style:font-name-asian="Arial" style:font-size-asian="12pt" style:font-name-complex="Arial" style:font-size-complex="12pt" fo:language="en" fo:country="US"/>
    </style:style>
    <style:style style:name="T519_5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9_54" style:family="text">
      <style:text-properties fo:letter-spacing="-0.007cm" style:font-name="Arial" fo:font-size="12pt" style:font-name-asian="Arial" style:font-size-asian="12pt" style:font-name-complex="Arial" style:font-size-complex="12pt" fo:language="en" fo:country="US"/>
    </style:style>
    <style:style style:name="T519_5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9_56" style:family="text">
      <style:text-properties fo:letter-spacing="-0.007cm" style:font-name="Arial" fo:font-size="12pt" style:font-name-asian="Arial" style:font-size-asian="12pt" style:font-name-complex="Arial" style:font-size-complex="12pt" fo:language="en" fo:country="US"/>
    </style:style>
    <style:style style:name="T519_57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9_58" style:family="text">
      <style:text-properties fo:letter-spacing="-0.007cm" style:font-name="Arial" fo:font-size="12pt" style:font-name-asian="Arial" style:font-size-asian="12pt" style:font-name-complex="Arial" style:font-size-complex="12pt" fo:language="en" fo:country="US"/>
    </style:style>
    <style:style style:name="T519_59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9_60" style:family="text">
      <style:text-properties fo:letter-spacing="-0.007cm" style:font-name="Arial" fo:font-size="12pt" style:font-name-asian="Arial" style:font-size-asian="12pt" style:font-name-complex="Arial" style:font-size-complex="12pt" fo:language="en" fo:country="US"/>
    </style:style>
    <style:style style:name="T519_6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9_62" style:family="text">
      <style:text-properties fo:letter-spacing="-0.009cm" style:font-name="Arial" fo:font-size="12pt" style:font-name-asian="Arial" style:font-size-asian="12pt" style:font-name-complex="Arial" style:font-size-complex="12pt" fo:language="en" fo:country="US"/>
    </style:style>
    <style:style style:name="T519_6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9_64" style:family="text">
      <style:text-properties fo:letter-spacing="-0.007cm" style:font-name="Arial" fo:font-size="12pt" style:font-name-asian="Arial" style:font-size-asian="12pt" style:font-name-complex="Arial" style:font-size-complex="12pt" fo:language="en" fo:country="US"/>
    </style:style>
    <style:style style:name="T519_6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9_66" style:family="text">
      <style:text-properties fo:letter-spacing="-0.007cm" style:font-name="Arial" fo:font-size="12pt" style:font-name-asian="Arial" style:font-size-asian="12pt" style:font-name-complex="Arial" style:font-size-complex="12pt" fo:language="en" fo:country="US"/>
    </style:style>
    <style:style style:name="T519_67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9_68" style:family="text">
      <style:text-properties fo:letter-spacing="-0.007cm" style:font-name="Arial" fo:font-size="12pt" style:font-name-asian="Arial" style:font-size-asian="12pt" style:font-name-complex="Arial" style:font-size-complex="12pt" fo:language="en" fo:country="US"/>
    </style:style>
    <style:style style:name="T519_69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19_70" style:family="text">
      <style:text-properties fo:letter-spacing="-0.007cm" style:font-name="Arial" fo:font-size="12pt" style:font-name-asian="Arial" style:font-size-asian="12pt" style:font-name-complex="Arial" style:font-size-complex="12pt" fo:language="en" fo:country="US"/>
    </style:style>
    <style:style style:name="T519_7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P520" style:family="paragraph" style:parent-style-name="List_20_Paragraph">
      <style:paragraph-properties fo:text-align="justify" fo:margin-right="0.242cm">
        <style:tab-stops>
          <style:tab-stop style:type="left" style:leader-style="none" style:position="0cm"/>
        </style:tab-stops>
      </style:paragraph-properties>
    </style:style>
    <style:style style:name="T520_1" style:family="text">
      <style:text-properties style:font-name="Arial" fo:font-size="12pt" style:font-name-asian="Arial" style:font-size-asian="12pt" style:font-name-complex="Arial" style:font-size-complex="12pt"/>
    </style:style>
    <style:style style:name="T520_2" style:family="text">
      <style:text-properties style:font-name="Arial" fo:font-size="12pt" style:font-name-asian="Arial" style:font-size-asian="12pt" style:font-name-complex="Arial" style:font-size-complex="12pt"/>
    </style:style>
    <style:style style:name="T520_3" style:family="text">
      <style:text-properties style:font-name="Arial" fo:font-size="12pt" style:font-name-asian="Arial" style:font-size-asian="12pt" style:font-name-complex="Arial" style:font-size-complex="12pt"/>
    </style:style>
    <style:style style:name="P521" style:family="paragraph" style:parent-style-name="List_20_Paragraph">
      <style:paragraph-properties fo:text-align="justify" fo:margin-right="0.25cm">
        <style:tab-stops>
          <style:tab-stop style:type="left" style:leader-style="none" style:position="0cm"/>
        </style:tab-stops>
      </style:paragraph-properties>
      <style:text-properties style:font-name="Arial" fo:font-size="12pt" style:font-name-asian="Arial" style:font-size-asian="12pt" style:font-name-complex="Arial" style:font-size-complex="12pt"/>
    </style:style>
    <style:style style:name="T521_1" style:family="text">
      <style:text-properties style:font-name="Arial" fo:font-size="12pt" style:font-name-asian="Arial" style:font-size-asian="12pt" style:font-name-complex="Arial" style:font-size-complex="12pt"/>
    </style:style>
    <style:style style:name="P522" style:family="paragraph" style:parent-style-name="List_20_Paragraph">
      <style:paragraph-properties fo:text-align="justify" fo:margin-right="0.254cm">
        <style:tab-stops>
          <style:tab-stop style:type="left" style:leader-style="none" style:position="0cm"/>
        </style:tab-stops>
      </style:paragraph-properties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22_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22_2" style:family="text">
      <style:text-properties fo:letter-spacing="-0.007cm" style:font-name="Arial" fo:font-size="12pt" style:font-name-asian="Arial" style:font-size-asian="12pt" style:font-name-complex="Arial" style:font-size-complex="12pt" fo:language="en" fo:country="US"/>
    </style:style>
    <style:style style:name="T522_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22_4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22_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22_6" style:family="text">
      <style:text-properties fo:letter-spacing="-0.007cm" style:font-name="Arial" fo:font-size="12pt" style:font-name-asian="Arial" style:font-size-asian="12pt" style:font-name-complex="Arial" style:font-size-complex="12pt" fo:language="en" fo:country="US"/>
    </style:style>
    <style:style style:name="T522_7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22_8" style:family="text">
      <style:text-properties fo:letter-spacing="-0.005cm" style:font-name="Arial" fo:font-size="12pt" style:font-name-asian="Arial" style:font-size-asian="12pt" style:font-name-complex="Arial" style:font-size-complex="12pt" fo:language="en" fo:country="US"/>
    </style:style>
    <style:style style:name="T522_9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22_10" style:family="text">
      <style:text-properties fo:letter-spacing="-0.005cm" style:font-name="Arial" fo:font-size="12pt" style:font-name-asian="Arial" style:font-size-asian="12pt" style:font-name-complex="Arial" style:font-size-complex="12pt" fo:language="en" fo:country="US"/>
    </style:style>
    <style:style style:name="T522_1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22_12" style:family="text">
      <style:text-properties fo:letter-spacing="-0.007cm" style:font-name="Arial" fo:font-size="12pt" style:font-name-asian="Arial" style:font-size-asian="12pt" style:font-name-complex="Arial" style:font-size-complex="12pt" fo:language="en" fo:country="US"/>
    </style:style>
    <style:style style:name="T522_1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22_14" style:family="text">
      <style:text-properties fo:letter-spacing="-0.005cm" style:font-name="Arial" fo:font-size="12pt" style:font-name-asian="Arial" style:font-size-asian="12pt" style:font-name-complex="Arial" style:font-size-complex="12pt" fo:language="en" fo:country="US"/>
    </style:style>
    <style:style style:name="T522_1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22_16" style:family="text">
      <style:text-properties fo:letter-spacing="-0.005cm" style:font-name="Arial" fo:font-size="12pt" style:font-name-asian="Arial" style:font-size-asian="12pt" style:font-name-complex="Arial" style:font-size-complex="12pt" fo:language="en" fo:country="US"/>
    </style:style>
    <style:style style:name="T522_17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22_18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22_19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22_20" style:family="text">
      <style:text-properties fo:letter-spacing="-0.009cm" style:font-name="Arial" fo:font-size="12pt" style:font-name-asian="Arial" style:font-size-asian="12pt" style:font-name-complex="Arial" style:font-size-complex="12pt" fo:language="en" fo:country="US"/>
    </style:style>
    <style:style style:name="T522_2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22_22" style:family="text">
      <style:text-properties fo:letter-spacing="-0.005cm" style:font-name="Arial" fo:font-size="12pt" style:font-name-asian="Arial" style:font-size-asian="12pt" style:font-name-complex="Arial" style:font-size-complex="12pt" fo:language="en" fo:country="US"/>
    </style:style>
    <style:style style:name="T522_2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22_24" style:family="text">
      <style:text-properties fo:letter-spacing="-0.005cm" style:font-name="Arial" fo:font-size="12pt" style:font-name-asian="Arial" style:font-size-asian="12pt" style:font-name-complex="Arial" style:font-size-complex="12pt" fo:language="en" fo:country="US"/>
    </style:style>
    <style:style style:name="T522_2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22_26" style:family="text">
      <style:text-properties fo:letter-spacing="-0.005cm" style:font-name="Arial" fo:font-size="12pt" style:font-name-asian="Arial" style:font-size-asian="12pt" style:font-name-complex="Arial" style:font-size-complex="12pt" fo:language="en" fo:country="US"/>
    </style:style>
    <style:style style:name="T522_27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22_28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22_29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P523" style:family="paragraph" style:parent-style-name="List_20_Paragraph">
      <style:paragraph-properties fo:text-align="justify" fo:margin-right="0.238cm">
        <style:tab-stops>
          <style:tab-stop style:type="left" style:leader-style="none" style:position="0cm"/>
        </style:tab-stops>
      </style:paragraph-properties>
    </style:style>
    <style:style style:name="T523_1" style:family="text">
      <style:text-properties style:font-name="Arial" fo:font-size="12pt" style:font-name-asian="Arial" style:font-size-asian="12pt" style:font-name-complex="Arial" style:font-size-complex="12pt"/>
    </style:style>
    <style:style style:name="P524" style:family="paragraph" style:parent-style-name="List_20_Paragraph">
      <style:paragraph-properties fo:text-align="justify" fo:margin-right="0.263cm">
        <style:tab-stops>
          <style:tab-stop style:type="left" style:leader-style="none" style:position="0cm"/>
        </style:tab-stops>
      </style:paragraph-properties>
    </style:style>
    <style:style style:name="T524_1" style:family="text">
      <style:text-properties style:font-name="Arial" fo:font-size="12pt" style:font-name-asian="Arial" style:font-size-asian="12pt" style:font-name-complex="Arial" style:font-size-complex="12pt"/>
    </style:style>
    <style:style style:name="T524_2" style:family="text">
      <style:text-properties style:font-name="Arial" fo:font-size="12pt" style:font-name-asian="Arial" style:font-size-asian="12pt" style:font-name-complex="Arial" style:font-size-complex="12pt"/>
    </style:style>
    <style:style style:name="T524_3" style:family="text">
      <style:text-properties style:font-name="Arial" fo:font-size="12pt" style:font-name-asian="Arial" style:font-size-asian="12pt" style:font-name-complex="Arial" style:font-size-complex="12pt"/>
    </style:style>
    <style:style style:name="T524_4" style:family="text">
      <style:text-properties style:font-name="Arial" fo:font-size="12pt" style:font-name-asian="Arial" style:font-size-asian="12pt" style:font-name-complex="Arial" style:font-size-complex="12pt"/>
    </style:style>
    <style:style style:name="T524_5" style:family="text">
      <style:text-properties style:font-name="Arial" fo:font-size="12pt" style:font-name-asian="Arial" style:font-size-asian="12pt" style:font-name-complex="Arial" style:font-size-complex="12pt"/>
    </style:style>
    <style:style style:name="T524_6" style:family="text">
      <style:text-properties style:font-name="Arial" fo:font-size="12pt" style:font-name-asian="Arial" style:font-size-asian="12pt" style:font-name-complex="Arial" style:font-size-complex="12pt"/>
    </style:style>
    <style:style style:name="T524_7" style:family="text">
      <style:text-properties style:font-name="Arial" fo:font-size="12pt" style:font-name-asian="Arial" style:font-size-asian="12pt" style:font-name-complex="Arial" style:font-size-complex="12pt"/>
    </style:style>
    <style:style style:name="T524_8" style:family="text">
      <style:text-properties style:font-name="Arial" fo:font-size="12pt" style:font-name-asian="Arial" style:font-size-asian="12pt" style:font-name-complex="Arial" style:font-size-complex="12pt"/>
    </style:style>
    <style:style style:name="P525" style:family="paragraph" style:parent-style-name="List_20_Paragraph">
      <style:paragraph-properties fo:text-align="justify" fo:margin-right="0.24cm">
        <style:tab-stops>
          <style:tab-stop style:type="left" style:leader-style="none" style:position="0cm"/>
        </style:tab-stops>
      </style:paragraph-properties>
    </style:style>
    <style:style style:name="T525_1" style:family="text">
      <style:text-properties style:font-name="Arial" fo:font-size="12pt" style:font-name-asian="Arial" style:font-size-asian="12pt" style:font-name-complex="Arial" style:font-size-complex="12pt"/>
    </style:style>
    <style:style style:name="T525_2" style:family="text">
      <style:text-properties style:font-name="Arial" fo:font-size="12pt" style:font-name-asian="Arial" style:font-size-asian="12pt" style:font-name-complex="Arial" style:font-size-complex="12pt"/>
    </style:style>
    <style:style style:name="T525_3" style:family="text">
      <style:text-properties style:font-name="Arial" fo:font-size="12pt" style:font-name-asian="Arial" style:font-size-asian="12pt" style:font-name-complex="Arial" style:font-size-complex="12pt"/>
    </style:style>
    <style:style style:name="T525_4" style:family="text">
      <style:text-properties style:font-name="Arial" fo:font-size="12pt" style:font-name-asian="Arial" style:font-size-asian="12pt" style:font-name-complex="Arial" style:font-size-complex="12pt"/>
    </style:style>
    <style:style style:name="T525_5" style:family="text">
      <style:text-properties style:font-name="Arial" fo:font-size="12pt" style:font-name-asian="Arial" style:font-size-asian="12pt" style:font-name-complex="Arial" style:font-size-complex="12pt"/>
    </style:style>
    <style:style style:name="P526" style:family="paragraph" style:parent-style-name="List_20_Paragraph">
      <style:paragraph-properties fo:text-align="justify" fo:margin-right="0.24cm">
        <style:tab-stops>
          <style:tab-stop style:type="left" style:leader-style="none" style:position="0cm"/>
        </style:tab-stops>
      </style:paragraph-properties>
    </style:style>
    <style:style style:name="T526_1" style:family="text">
      <style:text-properties style:font-name="Arial" fo:font-size="12pt" style:font-name-asian="Arial" style:font-size-asian="12pt" style:font-name-complex="Arial" style:font-size-complex="12pt"/>
    </style:style>
    <style:style style:name="T526_2" style:family="text">
      <style:text-properties style:font-name="Arial" fo:font-size="12pt" style:font-name-asian="Arial" style:font-size-asian="12pt" style:font-name-complex="Arial" style:font-size-complex="12pt"/>
    </style:style>
    <style:style style:name="T526_3" style:family="text">
      <style:text-properties style:font-name="Arial" fo:font-size="12pt" style:font-name-asian="Arial" style:font-size-asian="12pt" style:font-name-complex="Arial" style:font-size-complex="12pt"/>
    </style:style>
    <style:style style:name="P527" style:family="paragraph" style:parent-style-name="List_20_Paragraph">
      <style:paragraph-properties fo:text-align="justify" fo:margin-right="0.24cm">
        <style:tab-stops>
          <style:tab-stop style:type="left" style:leader-style="none" style:position="0cm"/>
        </style:tab-stops>
      </style:paragraph-properties>
    </style:style>
    <style:style style:name="T527_1" style:family="text">
      <style:text-properties style:font-name="Arial" fo:font-size="12pt" style:font-name-asian="Arial" style:font-size-asian="12pt" style:font-name-complex="Arial" style:font-size-complex="12pt"/>
    </style:style>
    <style:style style:name="T527_2" style:family="text">
      <style:text-properties style:font-name="Arial" fo:font-size="12pt" style:font-name-asian="Arial" style:font-size-asian="12pt" style:font-name-complex="Arial" style:font-size-complex="12pt"/>
    </style:style>
    <style:style style:name="T527_3" style:family="text">
      <style:text-properties style:font-name="Arial" fo:font-size="12pt" style:font-name-asian="Arial" style:font-size-asian="12pt" style:font-name-complex="Arial" style:font-size-complex="12pt"/>
    </style:style>
    <style:style style:name="T527_4" style:family="text">
      <style:text-properties style:font-name="Arial" fo:font-size="12pt" style:font-name-asian="Arial" style:font-size-asian="12pt" style:font-name-complex="Arial" style:font-size-complex="12pt"/>
    </style:style>
    <style:style style:name="T527_5" style:family="text">
      <style:text-properties style:font-name="Arial" fo:font-size="12pt" style:font-name-asian="Arial" style:font-size-asian="12pt" style:font-name-complex="Arial" style:font-size-complex="12pt"/>
    </style:style>
    <style:style style:name="P528" style:family="paragraph" style:parent-style-name="List_20_Paragraph">
      <style:paragraph-properties fo:text-align="justify" fo:margin-right="0.24cm">
        <style:tab-stops>
          <style:tab-stop style:type="left" style:leader-style="none" style:position="0cm"/>
        </style:tab-stops>
      </style:paragraph-properties>
      <style:text-properties style:font-name="Arial" fo:font-size="12pt" style:font-name-asian="Arial" style:font-size-asian="12pt" style:font-name-complex="Arial" style:font-size-complex="12pt"/>
    </style:style>
    <style:style style:name="P529" style:family="paragraph" style:parent-style-name="Heading_20_5">
      <style:paragraph-properties fo:margin-left="0cm"/>
    </style:style>
    <style:style style:name="T529_1" style:family="text">
      <style:text-properties style:font-name="Arial" fo:font-size="12pt" style:font-name-asian="Arial" style:font-size-asian="12pt" style:font-name-complex="Arial" style:font-size-complex="12pt"/>
    </style:style>
    <style:style style:name="T529_2" style:family="text">
      <style:text-properties fo:letter-spacing="-0.012cm" style:font-name="Arial" fo:font-size="12pt" style:font-name-asian="Arial" style:font-size-asian="12pt" style:font-name-complex="Arial" style:font-size-complex="12pt"/>
    </style:style>
    <style:style style:name="T529_3" style:family="text">
      <style:text-properties style:font-name="Arial" fo:font-size="12pt" style:font-name-asian="Arial" style:font-size-asian="12pt" style:font-name-complex="Arial" style:font-size-complex="12pt"/>
    </style:style>
    <style:style style:name="T529_4" style:family="text">
      <style:text-properties fo:letter-spacing="-0.012cm" style:font-name="Arial" fo:font-size="12pt" style:font-name-asian="Arial" style:font-size-asian="12pt" style:font-name-complex="Arial" style:font-size-complex="12pt"/>
    </style:style>
    <style:style style:name="T529_5" style:family="text">
      <style:text-properties style:font-name="Arial" fo:font-size="12pt" style:font-name-asian="Arial" style:font-size-asian="12pt" style:font-name-complex="Arial" style:font-size-complex="12pt"/>
    </style:style>
    <style:style style:name="T529_6" style:family="text">
      <style:text-properties fo:letter-spacing="-0.011cm" style:font-name="Arial" fo:font-size="12pt" style:font-name-asian="Arial" style:font-size-asian="12pt" style:font-name-complex="Arial" style:font-size-complex="12pt"/>
    </style:style>
    <style:style style:name="T529_7" style:family="text">
      <style:text-properties fo:letter-spacing="-0.004cm" style:font-name="Arial" fo:font-size="12pt" style:font-name-asian="Arial" style:font-size-asian="12pt" style:font-name-complex="Arial" style:font-size-complex="12pt"/>
    </style:style>
    <style:style style:name="P530" style:family="paragraph" style:parent-style-name="Body_20_Text">
      <style:paragraph-properties fo:text-align="justify" fo:margin-left="0cm"/>
    </style:style>
    <style:style style:name="T530_1" style:family="text">
      <style:text-properties style:font-name="Arial" fo:font-size="12pt" style:font-name-asian="Arial" style:font-size-asian="12pt" style:font-name-complex="Arial" style:font-size-complex="12pt"/>
    </style:style>
    <style:style style:name="T530_2" style:family="text">
      <style:text-properties fo:letter-spacing="-0.016cm" style:font-name="Arial" fo:font-size="12pt" style:font-name-asian="Arial" style:font-size-asian="12pt" style:font-name-complex="Arial" style:font-size-complex="12pt"/>
    </style:style>
    <style:style style:name="T530_3" style:family="text">
      <style:text-properties style:font-name="Arial" fo:font-size="12pt" style:font-name-asian="Arial" style:font-size-asian="12pt" style:font-name-complex="Arial" style:font-size-complex="12pt"/>
    </style:style>
    <style:style style:name="T530_4" style:family="text">
      <style:text-properties fo:letter-spacing="-0.014cm" style:font-name="Arial" fo:font-size="12pt" style:font-name-asian="Arial" style:font-size-asian="12pt" style:font-name-complex="Arial" style:font-size-complex="12pt"/>
    </style:style>
    <style:style style:name="T530_5" style:family="text">
      <style:text-properties style:font-name="Arial" fo:font-size="12pt" style:font-name-asian="Arial" style:font-size-asian="12pt" style:font-name-complex="Arial" style:font-size-complex="12pt"/>
    </style:style>
    <style:style style:name="T530_6" style:family="text">
      <style:text-properties fo:letter-spacing="-0.014cm" style:font-name="Arial" fo:font-size="12pt" style:font-name-asian="Arial" style:font-size-asian="12pt" style:font-name-complex="Arial" style:font-size-complex="12pt"/>
    </style:style>
    <style:style style:name="T530_7" style:family="text">
      <style:text-properties style:font-name="Arial" fo:font-size="12pt" style:font-name-asian="Arial" style:font-size-asian="12pt" style:font-name-complex="Arial" style:font-size-complex="12pt"/>
    </style:style>
    <style:style style:name="T530_8" style:family="text">
      <style:text-properties fo:letter-spacing="-0.014cm" style:font-name="Arial" fo:font-size="12pt" style:font-name-asian="Arial" style:font-size-asian="12pt" style:font-name-complex="Arial" style:font-size-complex="12pt"/>
    </style:style>
    <style:style style:name="T530_9" style:family="text">
      <style:text-properties style:font-name="Arial" fo:font-size="12pt" style:font-name-asian="Arial" style:font-size-asian="12pt" style:font-name-complex="Arial" style:font-size-complex="12pt"/>
    </style:style>
    <style:style style:name="T530_10" style:family="text">
      <style:text-properties style:font-name="Arial" fo:font-size="12pt" style:font-name-asian="Arial" style:font-size-asian="12pt" style:font-name-complex="Arial" style:font-size-complex="12pt"/>
    </style:style>
    <style:style style:name="T530_11" style:family="text">
      <style:text-properties fo:letter-spacing="-0.014cm" style:font-name="Arial" fo:font-size="12pt" style:font-name-asian="Arial" style:font-size-asian="12pt" style:font-name-complex="Arial" style:font-size-complex="12pt"/>
    </style:style>
    <style:style style:name="T530_12" style:family="text">
      <style:text-properties style:font-name="Arial" fo:font-size="12pt" style:font-name-asian="Arial" style:font-size-asian="12pt" style:font-name-complex="Arial" style:font-size-complex="12pt"/>
    </style:style>
    <style:style style:name="T530_13" style:family="text">
      <style:text-properties fo:letter-spacing="-0.014cm" style:font-name="Arial" fo:font-size="12pt" style:font-name-asian="Arial" style:font-size-asian="12pt" style:font-name-complex="Arial" style:font-size-complex="12pt"/>
    </style:style>
    <style:style style:name="T530_14" style:family="text">
      <style:text-properties style:font-name="Arial" fo:font-size="12pt" style:font-name-asian="Arial" style:font-size-asian="12pt" style:font-name-complex="Arial" style:font-size-complex="12pt"/>
    </style:style>
    <style:style style:name="T530_15" style:family="text">
      <style:text-properties fo:letter-spacing="-0.014cm" style:font-name="Arial" fo:font-size="12pt" style:font-name-asian="Arial" style:font-size-asian="12pt" style:font-name-complex="Arial" style:font-size-complex="12pt"/>
    </style:style>
    <style:style style:name="T530_16" style:family="text">
      <style:text-properties style:font-name="Arial" fo:font-size="12pt" style:font-name-asian="Arial" style:font-size-asian="12pt" style:font-name-complex="Arial" style:font-size-complex="12pt"/>
    </style:style>
    <style:style style:name="T530_17" style:family="text">
      <style:text-properties fo:letter-spacing="-0.018cm" style:font-name="Arial" fo:font-size="12pt" style:font-name-asian="Arial" style:font-size-asian="12pt" style:font-name-complex="Arial" style:font-size-complex="12pt"/>
    </style:style>
    <style:style style:name="T530_18" style:family="text">
      <style:text-properties style:font-name="Arial" fo:font-size="12pt" style:font-name-asian="Arial" style:font-size-asian="12pt" style:font-name-complex="Arial" style:font-size-complex="12pt"/>
    </style:style>
    <style:style style:name="T530_19" style:family="text">
      <style:text-properties fo:letter-spacing="-0.014cm" style:font-name="Arial" fo:font-size="12pt" style:font-name-asian="Arial" style:font-size-asian="12pt" style:font-name-complex="Arial" style:font-size-complex="12pt"/>
    </style:style>
    <style:style style:name="T530_20" style:family="text">
      <style:text-properties style:font-name="Arial" fo:font-size="12pt" style:font-name-asian="Arial" style:font-size-asian="12pt" style:font-name-complex="Arial" style:font-size-complex="12pt"/>
    </style:style>
    <style:style style:name="T530_21" style:family="text">
      <style:text-properties fo:letter-spacing="-0.014cm" style:font-name="Arial" fo:font-size="12pt" style:font-name-asian="Arial" style:font-size-asian="12pt" style:font-name-complex="Arial" style:font-size-complex="12pt"/>
    </style:style>
    <style:style style:name="T530_22" style:family="text">
      <style:text-properties style:font-name="Arial" fo:font-size="12pt" style:font-name-asian="Arial" style:font-size-asian="12pt" style:font-name-complex="Arial" style:font-size-complex="12pt"/>
    </style:style>
    <style:style style:name="T530_23" style:family="text">
      <style:text-properties fo:letter-spacing="-0.014cm" style:font-name="Arial" fo:font-size="12pt" style:font-name-asian="Arial" style:font-size-asian="12pt" style:font-name-complex="Arial" style:font-size-complex="12pt"/>
    </style:style>
    <style:style style:name="T530_24" style:family="text">
      <style:text-properties style:font-name="Arial" fo:font-size="12pt" style:font-name-asian="Arial" style:font-size-asian="12pt" style:font-name-complex="Arial" style:font-size-complex="12pt"/>
    </style:style>
    <style:style style:name="T530_25" style:family="text">
      <style:text-properties fo:letter-spacing="-0.014cm" style:font-name="Arial" fo:font-size="12pt" style:font-name-asian="Arial" style:font-size-asian="12pt" style:font-name-complex="Arial" style:font-size-complex="12pt"/>
    </style:style>
    <style:style style:name="T530_26" style:family="text">
      <style:text-properties style:font-name="Arial" fo:font-size="12pt" style:font-name-asian="Arial" style:font-size-asian="12pt" style:font-name-complex="Arial" style:font-size-complex="12pt"/>
    </style:style>
    <style:style style:name="T530_27" style:family="text">
      <style:text-properties fo:letter-spacing="-0.014cm" style:font-name="Arial" fo:font-size="12pt" style:font-name-asian="Arial" style:font-size-asian="12pt" style:font-name-complex="Arial" style:font-size-complex="12pt"/>
    </style:style>
    <style:style style:name="T530_28" style:family="text">
      <style:text-properties fo:letter-spacing="-0.004cm" style:font-name="Arial" fo:font-size="12pt" style:font-name-asian="Arial" style:font-size-asian="12pt" style:font-name-complex="Arial" style:font-size-complex="12pt"/>
    </style:style>
    <style:style style:name="P531" style:family="paragraph" style:parent-style-name="Body_20_Text">
      <style:paragraph-properties fo:text-align="justify" fo:margin-left="0cm"/>
      <style:text-properties style:font-name="Arial" fo:font-size="12pt" style:font-name-asian="Arial" style:font-size-asian="12pt" style:font-name-complex="Arial" style:font-size-complex="12pt"/>
    </style:style>
    <style:style style:name="P532" style:family="paragraph" style:parent-style-name="List_20_Paragraph">
      <style:paragraph-properties fo:text-align="justify">
        <style:tab-stops>
          <style:tab-stop style:type="left" style:leader-style="none" style:position="0cm"/>
        </style:tab-stops>
      </style:paragraph-properties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32_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32_2" style:family="text">
      <style:text-properties fo:letter-spacing="-0.016cm" style:font-name="Arial" fo:font-size="12pt" style:font-name-asian="Arial" style:font-size-asian="12pt" style:font-name-complex="Arial" style:font-size-complex="12pt" fo:language="en" fo:country="US"/>
    </style:style>
    <style:style style:name="T532_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32_4" style:family="text">
      <style:text-properties fo:letter-spacing="-0.016cm" style:font-name="Arial" fo:font-size="12pt" style:font-name-asian="Arial" style:font-size-asian="12pt" style:font-name-complex="Arial" style:font-size-complex="12pt" fo:language="en" fo:country="US"/>
    </style:style>
    <style:style style:name="T532_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32_6" style:family="text">
      <style:text-properties fo:letter-spacing="-0.016cm" style:font-name="Arial" fo:font-size="12pt" style:font-name-asian="Arial" style:font-size-asian="12pt" style:font-name-complex="Arial" style:font-size-complex="12pt" fo:language="en" fo:country="US"/>
    </style:style>
    <style:style style:name="T532_7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32_8" style:family="text">
      <style:text-properties fo:letter-spacing="-0.014cm" style:font-name="Arial" fo:font-size="12pt" style:font-name-asian="Arial" style:font-size-asian="12pt" style:font-name-complex="Arial" style:font-size-complex="12pt" fo:language="en" fo:country="US"/>
    </style:style>
    <style:style style:name="T532_9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32_10" style:family="text">
      <style:text-properties fo:letter-spacing="-0.018cm" style:font-name="Arial" fo:font-size="12pt" style:font-name-asian="Arial" style:font-size-asian="12pt" style:font-name-complex="Arial" style:font-size-complex="12pt" fo:language="en" fo:country="US"/>
    </style:style>
    <style:style style:name="T532_1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32_12" style:family="text">
      <style:text-properties fo:letter-spacing="-0.014cm" style:font-name="Arial" fo:font-size="12pt" style:font-name-asian="Arial" style:font-size-asian="12pt" style:font-name-complex="Arial" style:font-size-complex="12pt" fo:language="en" fo:country="US"/>
    </style:style>
    <style:style style:name="T532_1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32_14" style:family="text">
      <style:text-properties fo:letter-spacing="-0.014cm" style:font-name="Arial" fo:font-size="12pt" style:font-name-asian="Arial" style:font-size-asian="12pt" style:font-name-complex="Arial" style:font-size-complex="12pt" fo:language="en" fo:country="US"/>
    </style:style>
    <style:style style:name="T532_1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32_16" style:family="text">
      <style:text-properties fo:letter-spacing="-0.016cm" style:font-name="Arial" fo:font-size="12pt" style:font-name-asian="Arial" style:font-size-asian="12pt" style:font-name-complex="Arial" style:font-size-complex="12pt" fo:language="en" fo:country="US"/>
    </style:style>
    <style:style style:name="T532_17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32_18" style:family="text">
      <style:text-properties fo:letter-spacing="-0.016cm" style:font-name="Arial" fo:font-size="12pt" style:font-name-asian="Arial" style:font-size-asian="12pt" style:font-name-complex="Arial" style:font-size-complex="12pt" fo:language="en" fo:country="US"/>
    </style:style>
    <style:style style:name="T532_19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32_20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P533" style:family="paragraph" style:parent-style-name="List_20_Paragraph">
      <style:paragraph-properties fo:text-align="justify">
        <style:tab-stops>
          <style:tab-stop style:type="left" style:leader-style="none" style:position="0cm"/>
        </style:tab-stops>
      </style:paragraph-properties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33_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33_2" style:family="text">
      <style:text-properties fo:letter-spacing="-0.014cm" style:font-name="Arial" fo:font-size="12pt" style:font-name-asian="Arial" style:font-size-asian="12pt" style:font-name-complex="Arial" style:font-size-complex="12pt" fo:language="en" fo:country="US"/>
    </style:style>
    <style:style style:name="T533_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33_4" style:family="text">
      <style:text-properties fo:letter-spacing="-0.012cm" style:font-name="Arial" fo:font-size="12pt" style:font-name-asian="Arial" style:font-size-asian="12pt" style:font-name-complex="Arial" style:font-size-complex="12pt" fo:language="en" fo:country="US"/>
    </style:style>
    <style:style style:name="T533_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33_6" style:family="text">
      <style:text-properties fo:letter-spacing="-0.016cm" style:font-name="Arial" fo:font-size="12pt" style:font-name-asian="Arial" style:font-size-asian="12pt" style:font-name-complex="Arial" style:font-size-complex="12pt" fo:language="en" fo:country="US"/>
    </style:style>
    <style:style style:name="T533_7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33_8" style:family="text">
      <style:text-properties fo:letter-spacing="-0.012cm" style:font-name="Arial" fo:font-size="12pt" style:font-name-asian="Arial" style:font-size-asian="12pt" style:font-name-complex="Arial" style:font-size-complex="12pt" fo:language="en" fo:country="US"/>
    </style:style>
    <style:style style:name="T533_9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33_10" style:family="text">
      <style:text-properties fo:letter-spacing="-0.014cm" style:font-name="Arial" fo:font-size="12pt" style:font-name-asian="Arial" style:font-size-asian="12pt" style:font-name-complex="Arial" style:font-size-complex="12pt" fo:language="en" fo:country="US"/>
    </style:style>
    <style:style style:name="T533_1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33_12" style:family="text">
      <style:text-properties fo:letter-spacing="-0.012cm" style:font-name="Arial" fo:font-size="12pt" style:font-name-asian="Arial" style:font-size-asian="12pt" style:font-name-complex="Arial" style:font-size-complex="12pt" fo:language="en" fo:country="US"/>
    </style:style>
    <style:style style:name="T533_1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33_14" style:family="text">
      <style:text-properties fo:letter-spacing="-0.012cm" style:font-name="Arial" fo:font-size="12pt" style:font-name-asian="Arial" style:font-size-asian="12pt" style:font-name-complex="Arial" style:font-size-complex="12pt" fo:language="en" fo:country="US"/>
    </style:style>
    <style:style style:name="T533_1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33_16" style:family="text">
      <style:text-properties fo:letter-spacing="-0.012cm" style:font-name="Arial" fo:font-size="12pt" style:font-name-asian="Arial" style:font-size-asian="12pt" style:font-name-complex="Arial" style:font-size-complex="12pt" fo:language="en" fo:country="US"/>
    </style:style>
    <style:style style:name="T533_17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33_18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P534" style:family="paragraph" style:parent-style-name="List_20_Paragraph">
      <style:paragraph-properties fo:text-align="justify">
        <style:tab-stops>
          <style:tab-stop style:type="left" style:leader-style="none" style:position="0cm"/>
        </style:tab-stops>
      </style:paragraph-properties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34_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34_2" style:family="text">
      <style:text-properties fo:letter-spacing="-0.014cm" style:font-name="Arial" fo:font-size="12pt" style:font-name-asian="Arial" style:font-size-asian="12pt" style:font-name-complex="Arial" style:font-size-complex="12pt" fo:language="en" fo:country="US"/>
    </style:style>
    <style:style style:name="T534_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34_4" style:family="text">
      <style:text-properties fo:letter-spacing="-0.011cm" style:font-name="Arial" fo:font-size="12pt" style:font-name-asian="Arial" style:font-size-asian="12pt" style:font-name-complex="Arial" style:font-size-complex="12pt" fo:language="en" fo:country="US"/>
    </style:style>
    <style:style style:name="T534_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34_6" style:family="text">
      <style:text-properties fo:letter-spacing="-0.014cm" style:font-name="Arial" fo:font-size="12pt" style:font-name-asian="Arial" style:font-size-asian="12pt" style:font-name-complex="Arial" style:font-size-complex="12pt" fo:language="en" fo:country="US"/>
    </style:style>
    <style:style style:name="T534_7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34_8" style:family="text">
      <style:text-properties fo:letter-spacing="-0.012cm" style:font-name="Arial" fo:font-size="12pt" style:font-name-asian="Arial" style:font-size-asian="12pt" style:font-name-complex="Arial" style:font-size-complex="12pt" fo:language="en" fo:country="US"/>
    </style:style>
    <style:style style:name="T534_9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34_10" style:family="text">
      <style:text-properties fo:letter-spacing="-0.012cm" style:font-name="Arial" fo:font-size="12pt" style:font-name-asian="Arial" style:font-size-asian="12pt" style:font-name-complex="Arial" style:font-size-complex="12pt" fo:language="en" fo:country="US"/>
    </style:style>
    <style:style style:name="T534_1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34_12" style:family="text">
      <style:text-properties fo:letter-spacing="-0.012cm" style:font-name="Arial" fo:font-size="12pt" style:font-name-asian="Arial" style:font-size-asian="12pt" style:font-name-complex="Arial" style:font-size-complex="12pt" fo:language="en" fo:country="US"/>
    </style:style>
    <style:style style:name="T534_1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34_14" style:family="text">
      <style:text-properties fo:letter-spacing="-0.012cm" style:font-name="Arial" fo:font-size="12pt" style:font-name-asian="Arial" style:font-size-asian="12pt" style:font-name-complex="Arial" style:font-size-complex="12pt" fo:language="en" fo:country="US"/>
    </style:style>
    <style:style style:name="T534_1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34_16" style:family="text">
      <style:text-properties fo:letter-spacing="-0.012cm" style:font-name="Arial" fo:font-size="12pt" style:font-name-asian="Arial" style:font-size-asian="12pt" style:font-name-complex="Arial" style:font-size-complex="12pt" fo:language="en" fo:country="US"/>
    </style:style>
    <style:style style:name="T534_17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34_18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P535" style:family="paragraph" style:parent-style-name="List_20_Paragraph">
      <style:paragraph-properties fo:text-align="justify">
        <style:tab-stops>
          <style:tab-stop style:type="left" style:leader-style="none" style:position="0cm"/>
        </style:tab-stops>
      </style:paragraph-properties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35_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35_2" style:family="text">
      <style:text-properties fo:letter-spacing="-0.016cm" style:font-name="Arial" fo:font-size="12pt" style:font-name-asian="Arial" style:font-size-asian="12pt" style:font-name-complex="Arial" style:font-size-complex="12pt" fo:language="en" fo:country="US"/>
    </style:style>
    <style:style style:name="T535_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35_4" style:family="text">
      <style:text-properties fo:letter-spacing="-0.016cm" style:font-name="Arial" fo:font-size="12pt" style:font-name-asian="Arial" style:font-size-asian="12pt" style:font-name-complex="Arial" style:font-size-complex="12pt" fo:language="en" fo:country="US"/>
    </style:style>
    <style:style style:name="T535_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35_6" style:family="text">
      <style:text-properties fo:letter-spacing="-0.018cm" style:font-name="Arial" fo:font-size="12pt" style:font-name-asian="Arial" style:font-size-asian="12pt" style:font-name-complex="Arial" style:font-size-complex="12pt" fo:language="en" fo:country="US"/>
    </style:style>
    <style:style style:name="T535_7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35_8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35_9" style:family="text">
      <style:text-properties fo:letter-spacing="-0.014cm" style:font-name="Arial" fo:font-size="12pt" style:font-name-asian="Arial" style:font-size-asian="12pt" style:font-name-complex="Arial" style:font-size-complex="12pt" fo:language="en" fo:country="US"/>
    </style:style>
    <style:style style:name="T535_10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35_11" style:family="text">
      <style:text-properties fo:letter-spacing="-0.016cm" style:font-name="Arial" fo:font-size="12pt" style:font-name-asian="Arial" style:font-size-asian="12pt" style:font-name-complex="Arial" style:font-size-complex="12pt" fo:language="en" fo:country="US"/>
    </style:style>
    <style:style style:name="T535_12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35_13" style:family="text">
      <style:text-properties fo:letter-spacing="-0.014cm" style:font-name="Arial" fo:font-size="12pt" style:font-name-asian="Arial" style:font-size-asian="12pt" style:font-name-complex="Arial" style:font-size-complex="12pt" fo:language="en" fo:country="US"/>
    </style:style>
    <style:style style:name="T535_14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35_15" style:family="text">
      <style:text-properties fo:letter-spacing="-0.014cm" style:font-name="Arial" fo:font-size="12pt" style:font-name-asian="Arial" style:font-size-asian="12pt" style:font-name-complex="Arial" style:font-size-complex="12pt" fo:language="en" fo:country="US"/>
    </style:style>
    <style:style style:name="T535_16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535_17" style:family="text">
      <style:text-properties fo:letter-spacing="-0.016cm" style:font-name="Arial" fo:font-size="12pt" style:font-name-asian="Arial" style:font-size-asian="12pt" style:font-name-complex="Arial" style:font-size-complex="12pt" fo:language="en" fo:country="US"/>
    </style:style>
    <style:style style:name="T535_18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T535_19" style:family="text">
      <style:text-properties fo:letter-spacing="-0.004cm" style:font-name="Arial" fo:font-size="12pt" style:font-name-asian="Arial" style:font-size-asian="12pt" style:font-name-complex="Arial" style:font-size-complex="12pt" fo:language="en" fo:country="US"/>
    </style:style>
    <style:style style:name="P536" style:family="paragraph" style:parent-style-name="List_20_Paragraph">
      <style:paragraph-properties fo:text-align="justify" fo:text-indent="0cm">
        <style:tab-stops>
          <style:tab-stop style:type="left" style:leader-style="none" style:position="0cm"/>
        </style:tab-stops>
      </style:paragraph-properties>
      <style:text-properties style:font-name="Arial" fo:font-size="12pt" style:font-name-asian="Arial" style:font-size-asian="12pt" style:font-name-complex="Arial" style:font-size-complex="12pt"/>
    </style:style>
    <style:style style:name="P537" style:family="paragraph" style:parent-style-name="Body_20_Text">
      <style:paragraph-properties fo:text-align="justify">
        <style:tab-stops>
          <style:tab-stop style:type="left" style:leader-style="none" style:position="1.272cm"/>
        </style:tab-stops>
      </style:paragraph-properties>
      <style:text-properties style:font-name="Arial" fo:font-size="12pt" style:font-name-asian="Arial" style:font-size-asian="12pt" style:font-name-complex="Arial" style:font-size-complex="12pt"/>
    </style:style>
    <style:style style:name="FR7" style:family="graphic" style:parent-style-name="Body_20_Text">
      <style:graphic-properties draw:stroke="solid" svg:stroke-width="0.018cm" svg:stroke-color="#000000" draw:fill-color="#dbe4f0" fo:background-color="#dbe4f0" fo:border-top="#000000 0.018cm solid" fo:border-bottom="#000000 0.018cm solid" fo:border-left="#000000 0.018cm solid" fo:border-right="#000000 0.018cm solid" style:horizontal-pos="from-left" style:horizontal-rel="page" style:vertical-pos="from-top" style:vertical-rel="paragraph" style:flow-with-text="false" style:wrap="none" style:run-through="background" fo:wrap-option="wrap" draw:auto-grow-height="false" draw:auto-grow-width="false"/>
    </style:style>
    <style:style style:name="P538" style:family="paragraph" style:parent-style-name="Normal">
      <style:paragraph-properties fo:line-height="101%" fo:margin-top="0cm" fo:margin-bottom="0cm" fo:margin-left="0.189cm"/>
    </style:style>
    <style:style style:name="T538_1" style:family="text">
      <style:text-properties fo:color="#000000" style:font-name="Arial" fo:font-size="14pt" style:font-size-asian="14pt" fo:font-weight="bold" style:font-weight-asian="bold"/>
    </style:style>
    <style:style style:name="T538_2" style:family="text">
      <style:text-properties fo:letter-spacing="-0.025cm" fo:color="#000000" style:font-name="Arial" fo:font-size="14pt" style:font-size-asian="14pt" fo:font-weight="bold" style:font-weight-asian="bold"/>
    </style:style>
    <style:style style:name="T538_3" style:family="text">
      <style:text-properties fo:color="#000000" style:font-name="Arial" fo:font-size="14pt" style:font-size-asian="14pt" fo:font-weight="bold" style:font-weight-asian="bold"/>
    </style:style>
    <style:style style:name="T538_4" style:family="text">
      <style:text-properties fo:letter-spacing="-0.025cm" fo:color="#000000" style:font-name="Arial" fo:font-size="14pt" style:font-size-asian="14pt" fo:font-weight="bold" style:font-weight-asian="bold"/>
    </style:style>
    <style:style style:name="T538_5" style:family="text">
      <style:text-properties fo:color="#000000" style:font-name="Arial" fo:font-size="14pt" style:font-size-asian="14pt" fo:font-weight="bold" style:font-weight-asian="bold"/>
    </style:style>
    <style:style style:name="T538_6" style:family="text">
      <style:text-properties fo:letter-spacing="-0.021cm" fo:color="#000000" style:font-name="Arial" fo:font-size="14pt" style:font-size-asian="14pt" fo:font-weight="bold" style:font-weight-asian="bold"/>
    </style:style>
    <style:style style:name="T538_7" style:family="text">
      <style:text-properties fo:color="#000000" style:font-name="Arial" fo:font-size="14pt" style:font-size-asian="14pt" fo:font-weight="bold" style:font-weight-asian="bold"/>
    </style:style>
    <style:style style:name="T538_8" style:family="text">
      <style:text-properties fo:letter-spacing="-0.023cm" fo:color="#000000" style:font-name="Arial" fo:font-size="14pt" style:font-size-asian="14pt" fo:font-weight="bold" style:font-weight-asian="bold"/>
    </style:style>
    <style:style style:name="T538_9" style:family="text">
      <style:text-properties fo:color="#000000" style:font-name="Arial" fo:font-size="14pt" style:font-size-asian="14pt" fo:font-weight="bold" style:font-weight-asian="bold"/>
    </style:style>
    <style:style style:name="T538_10" style:family="text">
      <style:text-properties fo:letter-spacing="-0.023cm" fo:color="#000000" style:font-name="Arial" fo:font-size="14pt" style:font-size-asian="14pt" fo:font-weight="bold" style:font-weight-asian="bold"/>
    </style:style>
    <style:style style:name="T538_11" style:family="text">
      <style:text-properties fo:color="#000000" style:font-name="Arial" fo:font-size="14pt" style:font-size-asian="14pt" fo:font-weight="bold" style:font-weight-asian="bold"/>
    </style:style>
    <style:style style:name="T538_12" style:family="text">
      <style:text-properties fo:letter-spacing="-0.019cm" fo:color="#000000" style:font-name="Arial" fo:font-size="14pt" style:font-size-asian="14pt" fo:font-weight="bold" style:font-weight-asian="bold"/>
    </style:style>
    <style:style style:name="T538_13" style:family="text">
      <style:text-properties fo:color="#000000" style:font-name="Arial" fo:font-size="14pt" style:font-size-asian="14pt" fo:font-weight="bold" style:font-weight-asian="bold"/>
    </style:style>
    <style:style style:name="P539" style:family="paragraph" style:parent-style-name="Normal">
      <style:paragraph-properties fo:text-align="justify"/>
    </style:style>
    <style:style style:name="P540" style:family="paragraph" style:parent-style-name="Normal">
      <style:paragraph-properties fo:text-align="justify"/>
    </style:style>
    <style:style style:name="T540_1" style:family="text">
      <style:text-properties fo:color="#000000"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540_2" style:family="text" style:parent-style-name="Normal"/>
    <style:style style:name="P541" style:family="paragraph" style:parent-style-name="Annotation_20_text"/>
    <style:style style:name="T541_1" style:family="text"/>
    <style:style style:name="T541_2" style:family="text" style:parent-style-name="Normal"/>
    <style:style style:name="P542" style:family="paragraph" style:parent-style-name="Annotation_20_text"/>
    <style:style style:name="T542_1" style:family="text"/>
    <style:style style:name="P543" style:family="paragraph" style:parent-style-name="Normal">
      <style:paragraph-properties fo:text-align="justify"/>
      <style:text-properties fo:color="#000000" style:font-name="Arial" fo:font-size="12pt" style:font-name-asian="Arial" style:font-size-asian="12pt" style:font-name-complex="Arial" style:font-size-complex="12pt"/>
    </style:style>
    <style:style style:name="P544" style:family="paragraph" style:parent-style-name="Normal">
      <style:paragraph-properties fo:text-align="justify"/>
    </style:style>
    <style:style style:name="T544_1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544_2" style:family="text">
      <style:text-properties fo:color="#000000"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544_3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544_4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544_5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544_6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544_7" style:family="text" style:parent-style-name="Normal"/>
    <style:style style:name="P545" style:family="paragraph" style:parent-style-name="Annotation_20_text"/>
    <style:style style:name="T545_1" style:family="text"/>
    <style:style style:name="T545_2" style:family="text" style:parent-style-name="Normal"/>
    <style:style style:name="P546" style:family="paragraph" style:parent-style-name="Annotation_20_text"/>
    <style:style style:name="T546_1" style:family="text"/>
    <style:style style:name="T546_2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546_3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546_4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546_5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546_6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546_7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546_8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P547" style:family="paragraph" style:parent-style-name="Normal">
      <style:paragraph-properties fo:text-align="justify"/>
      <style:text-properties fo:color="#000000" style:font-name="Arial" fo:font-size="12pt" style:font-name-asian="Arial" style:font-size-asian="12pt" style:font-name-complex="Arial" style:font-size-complex="12pt"/>
    </style:style>
    <style:style style:name="P548" style:family="paragraph" style:parent-style-name="Normal">
      <style:paragraph-properties fo:text-align="justify"/>
    </style:style>
    <style:style style:name="T548_1" style:family="text">
      <style:text-properties fo:color="#000000"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548_2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548_3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548_4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548_5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548_6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548_7" style:family="text" style:parent-style-name="Normal"/>
    <style:style style:name="P549" style:family="paragraph" style:parent-style-name="Annotation_20_text"/>
    <style:style style:name="T549_1" style:family="text"/>
    <style:style style:name="T549_2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P550" style:family="paragraph" style:parent-style-name="Normal">
      <style:paragraph-properties fo:text-align="justify"/>
      <style:text-properties fo:color="#000000" style:font-name="Arial" fo:font-size="12pt" style:font-name-asian="Arial" style:font-size-asian="12pt" style:font-name-complex="Arial" style:font-size-complex="12pt"/>
    </style:style>
    <style:style style:name="P551" style:family="paragraph" style:parent-style-name="Normal">
      <style:paragraph-properties fo:text-align="justify"/>
    </style:style>
    <style:style style:name="T551_1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551_2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551_3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551_4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551_5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551_6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551_7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551_8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551_9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551_10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551_11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P552" style:family="paragraph" style:parent-style-name="Normal">
      <style:paragraph-properties fo:text-align="justify"/>
      <style:text-properties fo:color="#000000" style:font-name="Arial" fo:font-size="12pt" style:font-name-asian="Arial" style:font-size-asian="12pt" style:font-name-complex="Arial" style:font-size-complex="12pt"/>
    </style:style>
    <style:style style:name="Table8" style:family="table">
      <style:table-properties table:align="left" style:width="19.004cm" fo:margin-left="0cm"/>
    </style:style>
    <style:style style:name="Column37" style:family="table-column">
      <style:table-column-properties style:column-width="2.323cm"/>
    </style:style>
    <style:style style:name="Column38" style:family="table-column">
      <style:table-column-properties style:column-width="2.193cm"/>
    </style:style>
    <style:style style:name="Column39" style:family="table-column">
      <style:table-column-properties style:column-width="2.193cm"/>
    </style:style>
    <style:style style:name="Column40" style:family="table-column">
      <style:table-column-properties style:column-width="2.346cm"/>
    </style:style>
    <style:style style:name="Column41" style:family="table-column">
      <style:table-column-properties style:column-width="2.346cm"/>
    </style:style>
    <style:style style:name="Column42" style:family="table-column">
      <style:table-column-properties style:column-width="2.501cm"/>
    </style:style>
    <style:style style:name="Column43" style:family="table-column">
      <style:table-column-properties style:column-width="2.346cm"/>
    </style:style>
    <style:style style:name="Column44" style:family="table-column">
      <style:table-column-properties style:column-width="2.757cm"/>
    </style:style>
    <style:style style:name="Row38" style:family="table-row">
      <style:table-row-properties style:min-row-height="0.476cm"/>
    </style:style>
    <style:style style:name="Cell118" style:family="table-cell">
      <style:table-cell-properties style:vertical-align="bottom" fo:padding-left="0.19cm" fo:padding-right="0.19cm" fo:wrap-option="wrap"/>
    </style:style>
    <style:style style:name="P553" style:family="paragraph" style:parent-style-name="Normal">
      <style:paragraph-properties fo:text-align="justify"/>
    </style:style>
    <style:style style:name="T553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 style:text-underline-style="solid" style:text-underline-color="font-color"/>
    </style:style>
    <style:style style:name="T553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 style:text-underline-style="solid" style:text-underline-color="font-color"/>
    </style:style>
    <style:style style:name="T553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 style:text-underline-style="solid" style:text-underline-color="font-color"/>
    </style:style>
    <style:style style:name="T553_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 style:text-underline-style="solid" style:text-underline-color="font-color"/>
    </style:style>
    <style:style style:name="P554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19" style:family="table-cell">
      <style:table-cell-properties style:vertical-align="bottom" fo:padding-left="0.19cm" fo:padding-right="0.19cm" fo:wrap-option="wrap"/>
    </style:style>
    <style:style style:name="P555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20" style:family="table-cell">
      <style:table-cell-properties style:vertical-align="bottom" fo:padding-left="0.19cm" fo:padding-right="0.19cm" fo:wrap-option="wrap"/>
    </style:style>
    <style:style style:name="P556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39" style:family="table-row">
      <style:table-row-properties style:min-row-height="0.476cm"/>
    </style:style>
    <style:style style:name="Cell121" style:family="table-cell">
      <style:table-cell-properties fo:background-color="#d0d0d0" style:vertical-align="botto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57" style:family="paragraph" style:parent-style-name="Normal">
      <style:paragraph-properties fo:text-align="justify"/>
    </style:style>
    <style:style style:name="T557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122" style:family="table-cell">
      <style:table-cell-properties fo:background-color="#d0d0d0" style:vertical-align="botto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58" style:family="paragraph" style:parent-style-name="Normal">
      <style:paragraph-properties fo:text-align="justify"/>
    </style:style>
    <style:style style:name="T558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558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123" style:family="table-cell">
      <style:table-cell-properties fo:background-color="#d0d0d0" style:vertical-align="botto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59" style:family="paragraph" style:parent-style-name="Normal">
      <style:paragraph-properties fo:text-align="justify"/>
    </style:style>
    <style:style style:name="T559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559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559_3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124" style:family="table-cell">
      <style:table-cell-properties fo:background-color="#d0d0d0" style:vertical-align="botto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60" style:family="paragraph" style:parent-style-name="Normal">
      <style:paragraph-properties fo:text-align="justify"/>
    </style:style>
    <style:style style:name="T560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560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125" style:family="table-cell">
      <style:table-cell-properties fo:background-color="#d0d0d0" style:vertical-align="botto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61" style:family="paragraph" style:parent-style-name="Normal">
      <style:paragraph-properties fo:text-align="justify"/>
    </style:style>
    <style:style style:name="T561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561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126" style:family="table-cell">
      <style:table-cell-properties fo:background-color="#d0d0d0" style:vertical-align="botto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62" style:family="paragraph" style:parent-style-name="Normal">
      <style:paragraph-properties fo:text-align="justify"/>
    </style:style>
    <style:style style:name="T562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562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127" style:family="table-cell">
      <style:table-cell-properties fo:background-color="#d0d0d0" style:vertical-align="botto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63" style:family="paragraph" style:parent-style-name="Normal">
      <style:paragraph-properties fo:text-align="justify"/>
    </style:style>
    <style:style style:name="T563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P564" style:family="paragraph" style:parent-style-name="Normal">
      <style:paragraph-properties fo:text-align="justify"/>
    </style:style>
    <style:style style:name="T564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128" style:family="table-cell">
      <style:table-cell-properties fo:background-color="#d0d0d0" style:vertical-align="botto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65" style:family="paragraph" style:parent-style-name="Normal">
      <style:paragraph-properties fo:text-align="justify"/>
    </style:style>
    <style:style style:name="T565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Row40" style:family="table-row">
      <style:table-row-properties style:min-row-height="0.476cm"/>
    </style:style>
    <style:style style:name="Cell129" style:family="table-cell">
      <style:table-cell-properties style:vertical-align="botto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66" style:family="paragraph" style:parent-style-name="Normal">
      <style:paragraph-properties fo:text-align="justify"/>
    </style:style>
    <style:style style:name="T566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566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30" style:family="table-cell">
      <style:table-cell-properties style:vertical-align="botto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67" style:family="paragraph" style:parent-style-name="Normal">
      <style:paragraph-properties fo:text-align="justify"/>
    </style:style>
    <style:style style:name="T567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31" style:family="table-cell">
      <style:table-cell-properties style:vertical-align="botto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68" style:family="paragraph" style:parent-style-name="Normal">
      <style:paragraph-properties fo:text-align="justify"/>
    </style:style>
    <style:style style:name="T568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32" style:family="table-cell">
      <style:table-cell-properties style:vertical-align="botto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69" style:family="paragraph" style:parent-style-name="Normal">
      <style:paragraph-properties fo:text-align="justify"/>
    </style:style>
    <style:style style:name="T569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569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569_3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569_4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569_5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569_6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569_7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33" style:family="table-cell">
      <style:table-cell-properties style:vertical-align="botto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70" style:family="paragraph" style:parent-style-name="Normal">
      <style:paragraph-properties fo:text-align="justify"/>
    </style:style>
    <style:style style:name="T570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570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570_3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570_4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570_5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570_6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570_7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570_8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34" style:family="table-cell">
      <style:table-cell-properties style:vertical-align="botto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71" style:family="paragraph" style:parent-style-name="Normal">
      <style:paragraph-properties fo:text-align="justify"/>
    </style:style>
    <style:style style:name="T571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571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571_3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571_4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571_5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571_6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35" style:family="table-cell">
      <style:table-cell-properties style:vertical-align="botto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72" style:family="paragraph" style:parent-style-name="Normal">
      <style:paragraph-properties fo:text-align="justify"/>
    </style:style>
    <style:style style:name="T572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572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572_3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36" style:family="table-cell">
      <style:table-cell-properties style:vertical-align="botto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73" style:family="paragraph" style:parent-style-name="Normal">
      <style:paragraph-properties fo:text-align="justify" fo:line-height="108%"/>
    </style:style>
    <style:style style:name="T573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573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41" style:family="table-row">
      <style:table-row-properties style:min-row-height="0.476cm"/>
    </style:style>
    <style:style style:name="Cell137" style:family="table-cell">
      <style:table-cell-properties style:vertical-align="botto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74" style:family="paragraph" style:parent-style-name="Normal">
      <style:paragraph-properties fo:text-align="justify"/>
    </style:style>
    <style:style style:name="T574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38" style:family="table-cell">
      <style:table-cell-properties style:vertical-align="botto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75" style:family="paragraph" style:parent-style-name="Normal">
      <style:paragraph-properties fo:text-align="justify"/>
    </style:style>
    <style:style style:name="T575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39" style:family="table-cell">
      <style:table-cell-properties style:vertical-align="botto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76" style:family="paragraph" style:parent-style-name="Normal">
      <style:paragraph-properties fo:text-align="justify"/>
    </style:style>
    <style:style style:name="T576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40" style:family="table-cell">
      <style:table-cell-properties style:vertical-align="botto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77" style:family="paragraph" style:parent-style-name="Normal">
      <style:paragraph-properties fo:text-align="justify"/>
    </style:style>
    <style:style style:name="T577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41" style:family="table-cell">
      <style:table-cell-properties style:vertical-align="botto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78" style:family="paragraph" style:parent-style-name="Normal">
      <style:paragraph-properties fo:text-align="justify"/>
    </style:style>
    <style:style style:name="T578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578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578_3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42" style:family="table-cell">
      <style:table-cell-properties style:vertical-align="botto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79" style:family="paragraph" style:parent-style-name="Normal">
      <style:paragraph-properties fo:text-align="justify"/>
    </style:style>
    <style:style style:name="T579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579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579_3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579_4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43" style:family="table-cell">
      <style:table-cell-properties style:vertical-align="botto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80" style:family="paragraph" style:parent-style-name="Normal">
      <style:paragraph-properties fo:text-align="justify"/>
    </style:style>
    <style:style style:name="T580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580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580_3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580_4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44" style:family="table-cell">
      <style:table-cell-properties style:vertical-align="botto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81" style:family="paragraph" style:parent-style-name="Normal">
      <style:paragraph-properties fo:text-align="justify"/>
    </style:style>
    <style:style style:name="T581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42" style:family="table-row">
      <style:table-row-properties style:min-row-height="0.476cm"/>
    </style:style>
    <style:style style:name="Cell145" style:family="table-cell">
      <style:table-cell-properties style:vertical-align="botto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82" style:family="paragraph" style:parent-style-name="Normal">
      <style:paragraph-properties fo:text-align="justify"/>
    </style:style>
    <style:style style:name="T582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46" style:family="table-cell">
      <style:table-cell-properties style:vertical-align="botto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83" style:family="paragraph" style:parent-style-name="Normal">
      <style:paragraph-properties fo:text-align="justify"/>
    </style:style>
    <style:style style:name="T583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47" style:family="table-cell">
      <style:table-cell-properties style:vertical-align="botto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84" style:family="paragraph" style:parent-style-name="Normal">
      <style:paragraph-properties fo:text-align="justify"/>
    </style:style>
    <style:style style:name="T584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48" style:family="table-cell">
      <style:table-cell-properties style:vertical-align="botto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85" style:family="paragraph" style:parent-style-name="Normal">
      <style:paragraph-properties fo:text-align="justify"/>
    </style:style>
    <style:style style:name="T585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49" style:family="table-cell">
      <style:table-cell-properties style:vertical-align="botto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86" style:family="paragraph" style:parent-style-name="Normal">
      <style:paragraph-properties fo:text-align="justify"/>
    </style:style>
    <style:style style:name="T586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50" style:family="table-cell">
      <style:table-cell-properties style:vertical-align="botto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87" style:family="paragraph" style:parent-style-name="Normal">
      <style:paragraph-properties fo:text-align="justify"/>
    </style:style>
    <style:style style:name="T587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587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587_3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51" style:family="table-cell">
      <style:table-cell-properties style:vertical-align="botto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88" style:family="paragraph" style:parent-style-name="Normal">
      <style:paragraph-properties fo:text-align="justify"/>
    </style:style>
    <style:style style:name="T588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52" style:family="table-cell">
      <style:table-cell-properties style:vertical-align="botto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89" style:family="paragraph" style:parent-style-name="Normal">
      <style:paragraph-properties fo:text-align="justify"/>
    </style:style>
    <style:style style:name="T589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43" style:family="table-row">
      <style:table-row-properties style:min-row-height="0.476cm"/>
    </style:style>
    <style:style style:name="Cell153" style:family="table-cell">
      <style:table-cell-properties style:vertical-align="botto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90" style:family="paragraph" style:parent-style-name="Normal">
      <style:paragraph-properties fo:text-align="justify"/>
    </style:style>
    <style:style style:name="T590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54" style:family="table-cell">
      <style:table-cell-properties style:vertical-align="botto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91" style:family="paragraph" style:parent-style-name="Normal">
      <style:paragraph-properties fo:text-align="justify"/>
    </style:style>
    <style:style style:name="T591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591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591_3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55" style:family="table-cell">
      <style:table-cell-properties style:vertical-align="botto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92" style:family="paragraph" style:parent-style-name="Normal">
      <style:paragraph-properties fo:text-align="justify"/>
    </style:style>
    <style:style style:name="T592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592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592_3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56" style:family="table-cell">
      <style:table-cell-properties style:vertical-align="botto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93" style:family="paragraph" style:parent-style-name="Normal">
      <style:paragraph-properties fo:text-align="justify"/>
    </style:style>
    <style:style style:name="T593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57" style:family="table-cell">
      <style:table-cell-properties style:vertical-align="botto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94" style:family="paragraph" style:parent-style-name="Normal">
      <style:paragraph-properties fo:text-align="justify"/>
    </style:style>
    <style:style style:name="T594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58" style:family="table-cell">
      <style:table-cell-properties style:vertical-align="botto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95" style:family="paragraph" style:parent-style-name="Normal">
      <style:paragraph-properties fo:text-align="justify"/>
    </style:style>
    <style:style style:name="T595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59" style:family="table-cell">
      <style:table-cell-properties style:vertical-align="botto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96" style:family="paragraph" style:parent-style-name="Normal">
      <style:paragraph-properties fo:text-align="justify"/>
    </style:style>
    <style:style style:name="T596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60" style:family="table-cell">
      <style:table-cell-properties style:vertical-align="botto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97" style:family="paragraph" style:parent-style-name="Normal">
      <style:paragraph-properties fo:text-align="justify"/>
    </style:style>
    <style:style style:name="T597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44" style:family="table-row">
      <style:table-row-properties style:min-row-height="0.476cm"/>
    </style:style>
    <style:style style:name="Cell161" style:family="table-cell">
      <style:table-cell-properties fo:background-color="#d0d0d0" style:vertical-align="botto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98" style:family="paragraph" style:parent-style-name="Normal">
      <style:paragraph-properties fo:text-align="justify"/>
    </style:style>
    <style:style style:name="T598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62" style:family="table-cell">
      <style:table-cell-properties fo:background-color="#d0d0d0" style:vertical-align="botto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99" style:family="paragraph" style:parent-style-name="Normal">
      <style:paragraph-properties fo:text-align="justify"/>
    </style:style>
    <style:style style:name="T599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63" style:family="table-cell">
      <style:table-cell-properties fo:background-color="#d0d0d0" style:vertical-align="botto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00" style:family="paragraph" style:parent-style-name="Normal">
      <style:paragraph-properties fo:text-align="justify"/>
    </style:style>
    <style:style style:name="T600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64" style:family="table-cell">
      <style:table-cell-properties fo:background-color="#d0d0d0" style:vertical-align="botto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01" style:family="paragraph" style:parent-style-name="Normal">
      <style:paragraph-properties fo:text-align="justify"/>
    </style:style>
    <style:style style:name="T601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601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601_3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65" style:family="table-cell">
      <style:table-cell-properties fo:background-color="#d0d0d0" style:vertical-align="botto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02" style:family="paragraph" style:parent-style-name="Normal">
      <style:paragraph-properties fo:text-align="justify" fo:line-height="108%"/>
    </style:style>
    <style:style style:name="T602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602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66" style:family="table-cell">
      <style:table-cell-properties fo:background-color="#d0d0d0" style:vertical-align="botto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03" style:family="paragraph" style:parent-style-name="Normal">
      <style:paragraph-properties fo:text-align="justify"/>
    </style:style>
    <style:style style:name="T603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603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67" style:family="table-cell">
      <style:table-cell-properties fo:background-color="#d0d0d0" style:vertical-align="botto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04" style:family="paragraph" style:parent-style-name="Normal">
      <style:paragraph-properties fo:text-align="justify" fo:line-height="108%"/>
    </style:style>
    <style:style style:name="T604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604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604_3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604_4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68" style:family="table-cell">
      <style:table-cell-properties fo:background-color="#d0d0d0" style:vertical-align="botto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05" style:family="paragraph" style:parent-style-name="Normal">
      <style:paragraph-properties fo:text-align="justify"/>
    </style:style>
    <style:style style:name="T605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606" style:family="paragraph" style:parent-style-name="Normal">
      <style:paragraph-properties fo:text-align="justify"/>
      <style:text-properties fo:color="#000000" style:font-name="Arial" fo:font-size="12pt" style:font-name-asian="Arial" style:font-size-asian="12pt" style:font-name-complex="Arial" style:font-size-complex="12pt"/>
    </style:style>
    <style:style style:name="P607" style:family="paragraph" style:parent-style-name="Normal">
      <style:paragraph-properties fo:text-align="justify"/>
    </style:style>
    <style:style style:name="T607_1" style:family="text">
      <style:text-properties fo:color="#000000" style:font-name="Arial" fo:font-size="12pt" style:font-name-asian="Arial" style:font-size-asian="12pt" style:font-name-complex="Arial" style:font-size-complex="12pt" fo:font-weight="bold" style:font-weight-asian="bold" style:font-weight-complex="bold" style:text-underline-style="solid" style:text-underline-color="font-color"/>
    </style:style>
    <style:style style:name="T607_2" style:family="text">
      <style:text-properties fo:color="#000000" style:font-name="Arial" fo:font-size="12pt" style:font-name-asian="Arial" style:font-size-asian="12pt" style:font-name-complex="Arial" style:font-size-complex="12pt" fo:font-weight="bold" style:font-weight-asian="bold" style:font-weight-complex="bold" style:text-underline-style="solid" style:text-underline-color="font-color"/>
    </style:style>
    <style:style style:name="T607_3" style:family="text">
      <style:text-properties fo:color="#000000" style:font-name="Arial" fo:font-size="12pt" style:font-name-asian="Arial" style:font-size-asian="12pt" style:font-name-complex="Arial" style:font-size-complex="12pt" fo:font-weight="bold" style:font-weight-asian="bold" style:font-weight-complex="bold" style:text-underline-style="solid" style:text-underline-color="font-color"/>
    </style:style>
    <style:style style:name="P608" style:family="paragraph" style:parent-style-name="Normal">
      <style:paragraph-properties fo:text-align="justify"/>
      <style:text-properties fo:color="#000000" style:font-name="Arial" fo:font-size="12pt" style:font-name-asian="Arial" style:font-size-asian="12pt" style:font-name-complex="Arial" style:font-size-complex="12pt" fo:font-weight="bold" style:font-weight-asian="bold" style:font-weight-complex="bold" style:text-underline-style="solid" style:text-underline-color="font-color"/>
    </style:style>
    <style:style style:name="P609" style:family="paragraph" style:parent-style-name="Normal">
      <style:paragraph-properties fo:text-align="justify"/>
    </style:style>
    <style:style style:name="T609_1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609_2" style:family="text">
      <style:text-properties fo:color="#000000"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609_3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609_4" style:family="text">
      <style:text-properties fo:color="#000000"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609_5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609_6" style:family="text">
      <style:text-properties fo:color="#000000"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609_7" style:family="text" style:parent-style-name="Normal"/>
    <style:style style:name="P610" style:family="paragraph" style:parent-style-name="Annotation_20_text"/>
    <style:style style:name="T610_1" style:family="text"/>
    <style:style style:name="T610_2" style:family="text" style:parent-style-name="Normal"/>
    <style:style style:name="P611" style:family="paragraph" style:parent-style-name="Annotation_20_text"/>
    <style:style style:name="T611_1" style:family="text"/>
    <style:style style:name="P612" style:family="paragraph" style:parent-style-name="Normal">
      <style:paragraph-properties fo:text-align="justify"/>
      <style:text-properties fo:color="#000000"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able9" style:family="table">
      <style:table-properties table:align="left" style:width="18.986cm" fo:margin-left="0cm"/>
    </style:style>
    <style:style style:name="Column45" style:family="table-column">
      <style:table-column-properties style:column-width="1.432cm"/>
    </style:style>
    <style:style style:name="Column46" style:family="table-column">
      <style:table-column-properties style:column-width="1.117cm"/>
    </style:style>
    <style:style style:name="Column47" style:family="table-column">
      <style:table-column-properties style:column-width="1.065cm"/>
    </style:style>
    <style:style style:name="Column48" style:family="table-column">
      <style:table-column-properties style:column-width="1.171cm"/>
    </style:style>
    <style:style style:name="Column49" style:family="table-column">
      <style:table-column-properties style:column-width="1.117cm"/>
    </style:style>
    <style:style style:name="Column50" style:family="table-column">
      <style:table-column-properties style:column-width="1.065cm"/>
    </style:style>
    <style:style style:name="Column51" style:family="table-column">
      <style:table-column-properties style:column-width="1.171cm"/>
    </style:style>
    <style:style style:name="Column52" style:family="table-column">
      <style:table-column-properties style:column-width="1.222cm"/>
    </style:style>
    <style:style style:name="Column53" style:family="table-column">
      <style:table-column-properties style:column-width="1.222cm"/>
    </style:style>
    <style:style style:name="Column54" style:family="table-column">
      <style:table-column-properties style:column-width="1.171cm"/>
    </style:style>
    <style:style style:name="Column55" style:family="table-column">
      <style:table-column-properties style:column-width="1.222cm"/>
    </style:style>
    <style:style style:name="Column56" style:family="table-column">
      <style:table-column-properties style:column-width="1.222cm"/>
    </style:style>
    <style:style style:name="Column57" style:family="table-column">
      <style:table-column-properties style:column-width="1.171cm"/>
    </style:style>
    <style:style style:name="Column58" style:family="table-column">
      <style:table-column-properties style:column-width="1.222cm"/>
    </style:style>
    <style:style style:name="Column59" style:family="table-column">
      <style:table-column-properties style:column-width="1.222cm"/>
    </style:style>
    <style:style style:name="Column60" style:family="table-column">
      <style:table-column-properties style:column-width="1.171cm"/>
    </style:style>
    <style:style style:name="Row45" style:family="table-row">
      <style:table-row-properties style:min-row-height="0.529cm"/>
    </style:style>
    <style:style style:name="Cell169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3" style:family="paragraph" style:parent-style-name="Normal">
      <style:paragraph-properties fo:text-align="justify"/>
    </style:style>
    <style:style style:name="T613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170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4" style:family="paragraph" style:parent-style-name="Normal">
      <style:paragraph-properties fo:text-align="justify"/>
    </style:style>
    <style:style style:name="T614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614_2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171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5" style:family="paragraph" style:parent-style-name="Normal">
      <style:paragraph-properties fo:text-align="justify"/>
    </style:style>
    <style:style style:name="T615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615_2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172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6" style:family="paragraph" style:parent-style-name="Normal">
      <style:paragraph-properties fo:text-align="justify"/>
    </style:style>
    <style:style style:name="T616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616_2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173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7" style:family="paragraph" style:parent-style-name="Normal">
      <style:paragraph-properties fo:text-align="justify"/>
    </style:style>
    <style:style style:name="T617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617_2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174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8" style:family="paragraph" style:parent-style-name="Normal">
      <style:paragraph-properties fo:text-align="justify"/>
    </style:style>
    <style:style style:name="T618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618_2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Row46" style:family="table-row">
      <style:table-row-properties style:min-row-height="0.529cm"/>
    </style:style>
    <style:style style:name="Cell175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9" style:family="paragraph" style:parent-style-name="Normal">
      <style:paragraph-properties fo:text-align="justify"/>
    </style:style>
    <style:style style:name="T619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176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0" style:family="paragraph" style:parent-style-name="Normal">
      <style:paragraph-properties fo:text-align="justify"/>
    </style:style>
    <style:style style:name="T620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177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1" style:family="paragraph" style:parent-style-name="Normal">
      <style:paragraph-properties fo:text-align="justify"/>
    </style:style>
    <style:style style:name="T621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178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2" style:family="paragraph" style:parent-style-name="Normal">
      <style:paragraph-properties fo:text-align="justify"/>
    </style:style>
    <style:style style:name="T622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179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3" style:family="paragraph" style:parent-style-name="Normal">
      <style:paragraph-properties fo:text-align="justify"/>
    </style:style>
    <style:style style:name="T623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180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4" style:family="paragraph" style:parent-style-name="Normal">
      <style:paragraph-properties fo:text-align="justify"/>
    </style:style>
    <style:style style:name="T624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181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5" style:family="paragraph" style:parent-style-name="Normal">
      <style:paragraph-properties fo:text-align="justify"/>
    </style:style>
    <style:style style:name="T625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182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6" style:family="paragraph" style:parent-style-name="Normal">
      <style:paragraph-properties fo:text-align="justify"/>
    </style:style>
    <style:style style:name="T626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183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7" style:family="paragraph" style:parent-style-name="Normal">
      <style:paragraph-properties fo:text-align="justify"/>
    </style:style>
    <style:style style:name="T627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184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8" style:family="paragraph" style:parent-style-name="Normal">
      <style:paragraph-properties fo:text-align="justify"/>
    </style:style>
    <style:style style:name="T628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185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9" style:family="paragraph" style:parent-style-name="Normal">
      <style:paragraph-properties fo:text-align="justify"/>
    </style:style>
    <style:style style:name="T629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629_2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186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0" style:family="paragraph" style:parent-style-name="Normal">
      <style:paragraph-properties fo:text-align="justify"/>
    </style:style>
    <style:style style:name="T630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187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1" style:family="paragraph" style:parent-style-name="Normal">
      <style:paragraph-properties fo:text-align="justify"/>
    </style:style>
    <style:style style:name="T631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188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2" style:family="paragraph" style:parent-style-name="Normal">
      <style:paragraph-properties fo:text-align="justify"/>
    </style:style>
    <style:style style:name="T632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189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3" style:family="paragraph" style:parent-style-name="Normal">
      <style:paragraph-properties fo:text-align="justify"/>
    </style:style>
    <style:style style:name="T633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190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4" style:family="paragraph" style:parent-style-name="Normal">
      <style:paragraph-properties fo:text-align="justify"/>
    </style:style>
    <style:style style:name="T634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Row47" style:family="table-row">
      <style:table-row-properties style:min-row-height="0.529cm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5" style:family="paragraph" style:parent-style-name="Normal">
      <style:paragraph-properties fo:text-align="justify"/>
    </style:style>
    <style:style style:name="T635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6" style:family="paragraph" style:parent-style-name="Normal">
      <style:paragraph-properties fo:text-align="justify"/>
    </style:style>
    <style:style style:name="T636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7" style:family="paragraph" style:parent-style-name="Normal">
      <style:paragraph-properties fo:text-align="justify" fo:line-height="108%"/>
    </style:style>
    <style:style style:name="T637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8" style:family="paragraph" style:parent-style-name="Normal">
      <style:paragraph-properties fo:text-align="justify"/>
    </style:style>
    <style:style style:name="T638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9" style:family="paragraph" style:parent-style-name="Normal">
      <style:paragraph-properties fo:text-align="justify"/>
    </style:style>
    <style:style style:name="T639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0" style:family="paragraph" style:parent-style-name="Normal">
      <style:paragraph-properties fo:text-align="justify"/>
    </style:style>
    <style:style style:name="T640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1" style:family="paragraph" style:parent-style-name="Normal">
      <style:paragraph-properties fo:text-align="justify"/>
    </style:style>
    <style:style style:name="T641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2" style:family="paragraph" style:parent-style-name="Normal">
      <style:paragraph-properties fo:text-align="justify"/>
    </style:style>
    <style:style style:name="T642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642_2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3" style:family="paragraph" style:parent-style-name="Normal">
      <style:paragraph-properties fo:text-align="justify" fo:line-height="108%"/>
    </style:style>
    <style:style style:name="T643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4" style:family="paragraph" style:parent-style-name="Normal">
      <style:paragraph-properties fo:text-align="justify"/>
    </style:style>
    <style:style style:name="T644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644_2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5" style:family="paragraph" style:parent-style-name="Normal">
      <style:paragraph-properties fo:text-align="justify"/>
    </style:style>
    <style:style style:name="T645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6" style:family="paragraph" style:parent-style-name="Normal">
      <style:paragraph-properties fo:text-align="justify" fo:line-height="108%"/>
    </style:style>
    <style:style style:name="T646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7" style:family="paragraph" style:parent-style-name="Normal">
      <style:paragraph-properties fo:text-align="justify" fo:line-height="108%"/>
    </style:style>
    <style:style style:name="T647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647_2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8" style:family="paragraph" style:parent-style-name="Normal">
      <style:paragraph-properties fo:text-align="justify"/>
    </style:style>
    <style:style style:name="T648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648_2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648_3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9" style:family="paragraph" style:parent-style-name="Normal">
      <style:paragraph-properties fo:text-align="justify"/>
    </style:style>
    <style:style style:name="T649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649_2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649_3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649_4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0" style:family="paragraph" style:parent-style-name="Normal">
      <style:paragraph-properties fo:text-align="justify"/>
    </style:style>
    <style:style style:name="T650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650_2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Row48" style:family="table-row">
      <style:table-row-properties style:min-row-height="0.529cm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1" style:family="paragraph" style:parent-style-name="Normal">
      <style:paragraph-properties fo:text-align="justify"/>
    </style:style>
    <style:style style:name="T651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2" style:family="paragraph" style:parent-style-name="Normal">
      <style:paragraph-properties fo:text-align="justify"/>
    </style:style>
    <style:style style:name="T652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3" style:family="paragraph" style:parent-style-name="Normal">
      <style:paragraph-properties fo:text-align="justify" fo:line-height="108%"/>
    </style:style>
    <style:style style:name="T653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4" style:family="paragraph" style:parent-style-name="Normal">
      <style:paragraph-properties fo:text-align="justify" fo:line-height="108%"/>
    </style:style>
    <style:style style:name="T654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5" style:family="paragraph" style:parent-style-name="Normal">
      <style:paragraph-properties fo:text-align="justify"/>
    </style:style>
    <style:style style:name="T655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6" style:family="paragraph" style:parent-style-name="Normal">
      <style:paragraph-properties fo:text-align="justify" fo:line-height="108%"/>
    </style:style>
    <style:style style:name="T656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7" style:family="paragraph" style:parent-style-name="Normal">
      <style:paragraph-properties fo:text-align="justify" fo:line-height="108%"/>
    </style:style>
    <style:style style:name="T657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8" style:family="paragraph" style:parent-style-name="Normal">
      <style:paragraph-properties fo:text-align="justify"/>
    </style:style>
    <style:style style:name="T658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9" style:family="paragraph" style:parent-style-name="Normal">
      <style:paragraph-properties fo:text-align="justify" fo:line-height="108%"/>
    </style:style>
    <style:style style:name="T659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659_2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659_3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0" style:family="paragraph" style:parent-style-name="Normal">
      <style:paragraph-properties fo:text-align="justify" fo:line-height="108%"/>
    </style:style>
    <style:style style:name="T660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660_2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1" style:family="paragraph" style:parent-style-name="Normal">
      <style:paragraph-properties fo:text-align="justify"/>
    </style:style>
    <style:style style:name="T661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2" style:family="paragraph" style:parent-style-name="Normal">
      <style:paragraph-properties fo:text-align="justify" fo:line-height="108%"/>
    </style:style>
    <style:style style:name="T662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662_2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662_3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662_4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662_5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3" style:family="paragraph" style:parent-style-name="Normal">
      <style:paragraph-properties fo:text-align="justify"/>
    </style:style>
    <style:style style:name="T663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663_2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663_3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4" style:family="paragraph" style:parent-style-name="Normal">
      <style:paragraph-properties fo:text-align="justify"/>
    </style:style>
    <style:style style:name="T664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664_2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664_3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5" style:family="paragraph" style:parent-style-name="Normal">
      <style:paragraph-properties fo:text-align="justify"/>
    </style:style>
    <style:style style:name="T665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665_2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665_3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6" style:family="paragraph" style:parent-style-name="Normal">
      <style:paragraph-properties fo:text-align="justify"/>
    </style:style>
    <style:style style:name="T666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Row49" style:family="table-row">
      <style:table-row-properties style:min-row-height="0.529cm"/>
    </style:style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7" style:family="paragraph" style:parent-style-name="Normal">
      <style:paragraph-properties fo:text-align="justify"/>
    </style:style>
    <style:style style:name="T667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8" style:family="paragraph" style:parent-style-name="Normal">
      <style:paragraph-properties fo:text-align="justify"/>
    </style:style>
    <style:style style:name="T668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9" style:family="paragraph" style:parent-style-name="Normal">
      <style:paragraph-properties fo:text-align="justify"/>
    </style:style>
    <style:style style:name="T669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0" style:family="paragraph" style:parent-style-name="Normal">
      <style:paragraph-properties fo:text-align="justify"/>
    </style:style>
    <style:style style:name="T670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1" style:family="paragraph" style:parent-style-name="Normal">
      <style:paragraph-properties fo:text-align="justify"/>
    </style:style>
    <style:style style:name="T671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2" style:family="paragraph" style:parent-style-name="Normal">
      <style:paragraph-properties fo:text-align="justify"/>
    </style:style>
    <style:style style:name="T672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3" style:family="paragraph" style:parent-style-name="Normal">
      <style:paragraph-properties fo:text-align="justify"/>
    </style:style>
    <style:style style:name="T673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4" style:family="paragraph" style:parent-style-name="Normal">
      <style:paragraph-properties fo:text-align="justify"/>
    </style:style>
    <style:style style:name="T674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5" style:family="paragraph" style:parent-style-name="Normal">
      <style:paragraph-properties fo:text-align="justify"/>
    </style:style>
    <style:style style:name="T675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6" style:family="paragraph" style:parent-style-name="Normal">
      <style:paragraph-properties fo:text-align="justify"/>
    </style:style>
    <style:style style:name="T676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7" style:family="paragraph" style:parent-style-name="Normal">
      <style:paragraph-properties fo:text-align="justify"/>
    </style:style>
    <style:style style:name="T677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677_2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677_3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8" style:family="paragraph" style:parent-style-name="Normal">
      <style:paragraph-properties fo:text-align="justify"/>
    </style:style>
    <style:style style:name="T678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678_2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678_3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9" style:family="paragraph" style:parent-style-name="Normal">
      <style:paragraph-properties fo:text-align="justify"/>
    </style:style>
    <style:style style:name="T679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0" style:family="paragraph" style:parent-style-name="Normal">
      <style:paragraph-properties fo:text-align="justify"/>
    </style:style>
    <style:style style:name="T680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680_2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680_3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1" style:family="paragraph" style:parent-style-name="Normal">
      <style:paragraph-properties fo:text-align="justify"/>
    </style:style>
    <style:style style:name="T681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681_2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681_3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2" style:family="paragraph" style:parent-style-name="Normal">
      <style:paragraph-properties fo:text-align="justify"/>
    </style:style>
    <style:style style:name="T682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Row50" style:family="table-row">
      <style:table-row-properties style:min-row-height="0.529cm"/>
    </style:style>
    <style:style style:name="Cell239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3" style:family="paragraph" style:parent-style-name="Normal">
      <style:paragraph-properties fo:text-align="justify"/>
    </style:style>
    <style:style style:name="T683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240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4" style:family="paragraph" style:parent-style-name="Normal">
      <style:paragraph-properties fo:text-align="justify"/>
    </style:style>
    <style:style style:name="T684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684_2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241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5" style:family="paragraph" style:parent-style-name="Normal">
      <style:paragraph-properties fo:text-align="justify"/>
    </style:style>
    <style:style style:name="T685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685_2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242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6" style:family="paragraph" style:parent-style-name="Normal">
      <style:paragraph-properties fo:text-align="justify"/>
    </style:style>
    <style:style style:name="T686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243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7" style:family="paragraph" style:parent-style-name="Normal">
      <style:paragraph-properties fo:text-align="justify"/>
    </style:style>
    <style:style style:name="T687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687_2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244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8" style:family="paragraph" style:parent-style-name="Normal">
      <style:paragraph-properties fo:text-align="justify"/>
    </style:style>
    <style:style style:name="T688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688_2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245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9" style:family="paragraph" style:parent-style-name="Normal">
      <style:paragraph-properties fo:text-align="justify"/>
    </style:style>
    <style:style style:name="T689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246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0" style:family="paragraph" style:parent-style-name="Normal">
      <style:paragraph-properties fo:text-align="justify"/>
    </style:style>
    <style:style style:name="T690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690_2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690_3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247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1" style:family="paragraph" style:parent-style-name="Normal">
      <style:paragraph-properties fo:text-align="justify" fo:line-height="108%"/>
    </style:style>
    <style:style style:name="T691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691_2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691_3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691_4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691_5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691_6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248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2" style:family="paragraph" style:parent-style-name="Normal">
      <style:paragraph-properties fo:text-align="justify"/>
    </style:style>
    <style:style style:name="T692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692_2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249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3" style:family="paragraph" style:parent-style-name="Normal">
      <style:paragraph-properties fo:text-align="justify"/>
    </style:style>
    <style:style style:name="T693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250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4" style:family="paragraph" style:parent-style-name="Normal">
      <style:paragraph-properties fo:text-align="justify"/>
    </style:style>
    <style:style style:name="T694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694_2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251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5" style:family="paragraph" style:parent-style-name="Normal">
      <style:paragraph-properties fo:text-align="justify" fo:line-height="108%"/>
    </style:style>
    <style:style style:name="T695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695_2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252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6" style:family="paragraph" style:parent-style-name="Normal">
      <style:paragraph-properties fo:text-align="justify"/>
    </style:style>
    <style:style style:name="T696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696_2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696_3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696_4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696_5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696_6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696_7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253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7" style:family="paragraph" style:parent-style-name="Normal">
      <style:paragraph-properties fo:text-align="justify"/>
    </style:style>
    <style:style style:name="T697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697_2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697_3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697_4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697_5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697_6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697_7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P698" style:family="paragraph" style:parent-style-name="Normal">
      <style:paragraph-properties fo:text-align="justify"/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254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9" style:family="paragraph" style:parent-style-name="Normal">
      <style:paragraph-properties fo:text-align="justify"/>
    </style:style>
    <style:style style:name="T699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P700" style:family="paragraph" style:parent-style-name="Normal">
      <style:paragraph-properties fo:text-align="justify"/>
    </style:style>
    <style:style style:name="T700_1" style:family="text">
      <style:text-properties fo:color="#000000" style:font-name="Arial" fo:font-size="8pt" style:font-name-asian="Arial" style:font-size-asian="8pt" style:font-name-complex="Arial" style:font-size-complex="8pt" fo:font-weight="bold" style:font-weight-asian="bold" style:font-weight-complex="bold"/>
    </style:style>
    <style:style style:name="T700_2" style:family="text">
      <style:text-properties fo:color="#000000" style:font-name="Arial" fo:font-size="8pt" style:font-name-asian="Arial" style:font-size-asian="8pt" style:font-name-complex="Arial" style:font-size-complex="8pt" fo:font-weight="bold" style:font-weight-asian="bold" style:font-weight-complex="bold"/>
    </style:style>
    <style:style style:name="T700_3" style:family="text">
      <style:text-properties fo:color="#000000" style:font-name="Arial" fo:font-size="8pt" style:font-name-asian="Arial" style:font-size-asian="8pt" style:font-name-complex="Arial" style:font-size-complex="8pt" fo:font-weight="bold" style:font-weight-asian="bold" style:font-weight-complex="bold"/>
    </style:style>
    <style:style style:name="T700_4" style:family="text">
      <style:text-properties fo:color="#000000" style:font-name="Arial" fo:font-size="8pt" style:font-name-asian="Arial" style:font-size-asian="8pt" style:font-name-complex="Arial" style:font-size-complex="8pt" fo:font-weight="bold" style:font-weight-asian="bold" style:font-weight-complex="bold"/>
    </style:style>
    <style:style style:name="P701" style:family="paragraph" style:parent-style-name="Normal">
      <style:paragraph-properties fo:text-align="justify"/>
      <style:text-properties fo:color="#000000"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702" style:family="paragraph" style:parent-style-name="Normal">
      <style:paragraph-properties fo:text-align="justify"/>
    </style:style>
    <style:style style:name="T702_1" style:family="text">
      <style:text-properties fo:color="#000000"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703" style:family="paragraph" style:parent-style-name="Normal">
      <style:paragraph-properties fo:text-align="justify"/>
      <style:text-properties fo:color="#000000" style:font-name="Arial" fo:font-size="12pt" style:font-name-asian="Arial" style:font-size-asian="12pt" style:font-name-complex="Arial" style:font-size-complex="12pt"/>
    </style:style>
    <style:style style:name="P704" style:family="paragraph" style:parent-style-name="Normal">
      <style:paragraph-properties fo:text-align="justify"/>
    </style:style>
    <style:style style:name="T704_1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704_2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704_3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704_4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704_5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704_6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704_7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704_8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704_9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704_10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704_11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P705" style:family="paragraph" style:parent-style-name="Normal">
      <style:paragraph-properties fo:text-align="justify"/>
      <style:text-properties fo:color="#000000" style:font-name="Arial" fo:font-size="12pt" style:font-name-asian="Arial" style:font-size-asian="12pt" style:font-name-complex="Arial" style:font-size-complex="12pt"/>
    </style:style>
    <style:style style:name="P706" style:family="paragraph" style:parent-style-name="Normal">
      <style:paragraph-properties fo:text-align="justify"/>
    </style:style>
    <style:style style:name="T706_1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706_2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706_3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706_4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706_5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706_6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706_7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706_8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706_9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706_10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706_11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706_12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706_13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706_14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706_15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706_16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706_17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P707" style:family="paragraph" style:parent-style-name="Normal">
      <style:paragraph-properties fo:text-align="justify"/>
      <style:text-properties fo:color="#000000" style:font-name="Arial" fo:font-size="12pt" style:font-name-asian="Arial" style:font-size-asian="12pt" style:font-name-complex="Arial" style:font-size-complex="12pt"/>
    </style:style>
    <style:style style:name="P708" style:family="paragraph" style:parent-style-name="Normal">
      <style:paragraph-properties fo:text-align="justify"/>
    </style:style>
    <style:style style:name="T708_1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708_2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708_3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708_4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708_5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708_6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708_7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708_8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708_9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708_10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708_11" style:family="text" style:parent-style-name="Normal"/>
    <style:style style:name="P709" style:family="paragraph" style:parent-style-name="Annotation_20_text"/>
    <style:style style:name="T709_1" style:family="text"/>
    <style:style style:name="T709_2" style:family="text" style:parent-style-name="Normal"/>
    <style:style style:name="P710" style:family="paragraph" style:parent-style-name="Annotation_20_text"/>
    <style:style style:name="T710_1" style:family="text"/>
    <style:style style:name="T710_2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710_3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710_4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710_5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710_6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710_7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P711" style:family="paragraph" style:parent-style-name="Normal">
      <style:paragraph-properties fo:text-align="justify"/>
      <style:text-properties fo:color="#000000" style:font-name="Arial" fo:font-size="12pt" style:font-name-asian="Arial" style:font-size-asian="12pt" style:font-name-complex="Arial" style:font-size-complex="12pt"/>
    </style:style>
    <style:style style:name="P712" style:family="paragraph" style:parent-style-name="List_20_Paragraph">
      <style:paragraph-properties fo:text-align="justify"/>
      <style:text-properties fo:color="#000000" style:font-name="Arial" fo:font-size="12pt" style:font-name-asian="Arial" style:font-size-asian="12pt" style:font-name-complex="Arial" style:font-size-complex="12pt"/>
    </style:style>
    <style:style style:name="T712_1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P713" style:family="paragraph" style:parent-style-name="List_20_Paragraph">
      <style:paragraph-properties fo:text-align="justify"/>
      <style:text-properties fo:color="#000000" style:font-name="Arial" fo:font-size="12pt" style:font-name-asian="Arial" style:font-size-asian="12pt" style:font-name-complex="Arial" style:font-size-complex="12pt"/>
    </style:style>
    <style:style style:name="T713_1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P714" style:family="paragraph" style:parent-style-name="List_20_Paragraph">
      <style:paragraph-properties fo:text-align="justify"/>
      <style:text-properties fo:color="#000000" style:font-name="Arial" fo:font-size="12pt" style:font-name-asian="Arial" style:font-size-asian="12pt" style:font-name-complex="Arial" style:font-size-complex="12pt"/>
    </style:style>
    <style:style style:name="T714_1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P715" style:family="paragraph" style:parent-style-name="List_20_Paragraph">
      <style:paragraph-properties fo:text-align="justify"/>
      <style:text-properties fo:color="#000000" style:font-name="Arial" fo:font-size="12pt" style:font-name-asian="Arial" style:font-size-asian="12pt" style:font-name-complex="Arial" style:font-size-complex="12pt"/>
    </style:style>
    <style:style style:name="T715_1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P716" style:family="paragraph" style:parent-style-name="List_20_Paragraph">
      <style:paragraph-properties fo:text-align="justify"/>
      <style:text-properties fo:color="#000000" style:font-name="Arial" fo:font-size="12pt" style:font-name-asian="Arial" style:font-size-asian="12pt" style:font-name-complex="Arial" style:font-size-complex="12pt"/>
    </style:style>
    <style:style style:name="T716_1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P717" style:family="paragraph" style:parent-style-name="Normal">
      <style:paragraph-properties fo:text-align="justify"/>
    </style:style>
    <style:style style:name="T717_1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P718" style:family="paragraph" style:parent-style-name="Heading_20_5">
      <style:paragraph-properties fo:margin-left="0cm"/>
    </style:style>
    <style:style style:name="T718_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718_2" style:family="text">
      <style:text-properties fo:letter-spacing="-0.025cm" style:font-name="Arial" fo:font-size="12pt" style:font-name-asian="Arial" style:font-size-asian="12pt" style:font-name-complex="Arial" style:font-size-complex="12pt" fo:language="en" fo:country="US"/>
    </style:style>
    <style:style style:name="T718_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718_4" style:family="text">
      <style:text-properties fo:letter-spacing="-0.025cm" style:font-name="Arial" fo:font-size="12pt" style:font-name-asian="Arial" style:font-size-asian="12pt" style:font-name-complex="Arial" style:font-size-complex="12pt" fo:language="en" fo:country="US"/>
    </style:style>
    <style:style style:name="T718_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718_6" style:family="text">
      <style:text-properties fo:letter-spacing="-0.025cm" style:font-name="Arial" fo:font-size="12pt" style:font-name-asian="Arial" style:font-size-asian="12pt" style:font-name-complex="Arial" style:font-size-complex="12pt" fo:language="en" fo:country="US"/>
    </style:style>
    <style:style style:name="T718_7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718_8" style:family="text">
      <style:text-properties fo:letter-spacing="-0.019cm" style:font-name="Arial" fo:font-size="12pt" style:font-name-asian="Arial" style:font-size-asian="12pt" style:font-name-complex="Arial" style:font-size-complex="12pt" fo:language="en" fo:country="US"/>
    </style:style>
    <style:style style:name="T718_9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718_10" style:family="text">
      <style:text-properties fo:letter-spacing="-0.021cm" style:font-name="Arial" fo:font-size="12pt" style:font-name-asian="Arial" style:font-size-asian="12pt" style:font-name-complex="Arial" style:font-size-complex="12pt" fo:language="en" fo:country="US"/>
    </style:style>
    <style:style style:name="T718_1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718_12" style:family="text">
      <style:text-properties fo:letter-spacing="-0.025cm" style:font-name="Arial" fo:font-size="12pt" style:font-name-asian="Arial" style:font-size-asian="12pt" style:font-name-complex="Arial" style:font-size-complex="12pt" fo:language="en" fo:country="US"/>
    </style:style>
    <style:style style:name="T718_13" style:family="text" style:parent-style-name="Heading_20_5"/>
    <style:style style:name="P719" style:family="paragraph" style:parent-style-name="Annotation_20_text"/>
    <style:style style:name="T719_1" style:family="text"/>
    <style:style style:name="T719_2" style:family="text" style:parent-style-name="Heading_20_5"/>
    <style:style style:name="P720" style:family="paragraph" style:parent-style-name="Annotation_20_text"/>
    <style:style style:name="T720_1" style:family="text"/>
    <style:style style:name="P721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P722" style:family="paragraph" style:parent-style-name="Normal">
      <style:paragraph-properties fo:text-align="justify"/>
    </style:style>
    <style:style style:name="T722_1" style:family="text">
      <style:text-properties style:font-name="Arial" fo:font-size="12pt" style:font-name-asian="Arial" style:font-size-asian="12pt" style:font-name-complex="Arial" style:font-size-complex="12pt"/>
    </style:style>
    <style:style style:name="T722_2" style:family="text">
      <style:text-properties style:font-name="Arial" fo:font-size="12pt" style:font-name-asian="Arial" style:font-size-asian="12pt" style:font-name-complex="Arial" style:font-size-complex="12pt"/>
    </style:style>
    <style:style style:name="T722_3" style:family="text">
      <style:text-properties style:font-name="Arial" fo:font-size="12pt" style:font-name-asian="Arial" style:font-size-asian="12pt" style:font-name-complex="Arial" style:font-size-complex="12pt"/>
    </style:style>
    <style:style style:name="T722_4" style:family="text">
      <style:text-properties style:font-name="Arial" fo:font-size="12pt" style:font-name-asian="Arial" style:font-size-asian="12pt" style:font-name-complex="Arial" style:font-size-complex="12pt"/>
    </style:style>
    <style:style style:name="T722_5" style:family="text">
      <style:text-properties style:font-name="Arial" fo:font-size="12pt" style:font-name-asian="Arial" style:font-size-asian="12pt" style:font-name-complex="Arial" style:font-size-complex="12pt"/>
    </style:style>
    <style:style style:name="T722_6" style:family="text">
      <style:text-properties style:font-name="Arial" fo:font-size="12pt" style:font-name-asian="Arial" style:font-size-asian="12pt" style:font-name-complex="Arial" style:font-size-complex="12pt"/>
    </style:style>
    <style:style style:name="T722_7" style:family="text">
      <style:text-properties style:font-name="Arial" fo:font-size="12pt" style:font-name-asian="Arial" style:font-size-asian="12pt" style:font-name-complex="Arial" style:font-size-complex="12pt"/>
    </style:style>
    <style:style style:name="P723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P724" style:family="paragraph" style:parent-style-name="Normal">
      <style:paragraph-properties fo:text-align="justify"/>
    </style:style>
    <style:style style:name="T724_1" style:family="text">
      <style:text-properties style:font-name="Arial" fo:font-size="12pt" style:font-name-asian="Arial" style:font-size-asian="12pt" style:font-name-complex="Arial" style:font-size-complex="12pt"/>
    </style:style>
    <style:style style:name="T724_2" style:family="text">
      <style:text-properties style:font-name="Arial" fo:font-size="12pt" style:font-name-asian="Arial" style:font-size-asian="12pt" style:font-name-complex="Arial" style:font-size-complex="12pt"/>
    </style:style>
    <style:style style:name="T724_3" style:family="text">
      <style:text-properties style:font-name="Arial" fo:font-size="12pt" style:font-name-asian="Arial" style:font-size-asian="12pt" style:font-name-complex="Arial" style:font-size-complex="12pt"/>
    </style:style>
    <style:style style:name="T724_4" style:family="text">
      <style:text-properties style:font-name="Arial" fo:font-size="12pt" style:font-name-asian="Arial" style:font-size-asian="12pt" style:font-name-complex="Arial" style:font-size-complex="12pt"/>
    </style:style>
    <style:style style:name="T724_5" style:family="text">
      <style:text-properties style:font-name="Arial" fo:font-size="12pt" style:font-name-asian="Arial" style:font-size-asian="12pt" style:font-name-complex="Arial" style:font-size-complex="12pt"/>
    </style:style>
    <style:style style:name="T724_6" style:family="text">
      <style:text-properties style:font-name="Arial" fo:font-size="12pt" style:font-name-asian="Arial" style:font-size-asian="12pt" style:font-name-complex="Arial" style:font-size-complex="12pt"/>
    </style:style>
    <style:style style:name="T724_7" style:family="text">
      <style:text-properties style:font-name="Arial" fo:font-size="12pt" style:font-name-asian="Arial" style:font-size-asian="12pt" style:font-name-complex="Arial" style:font-size-complex="12pt"/>
    </style:style>
    <style:style style:name="T724_8" style:family="text">
      <style:text-properties style:font-name="Arial" fo:font-size="12pt" style:font-name-asian="Arial" style:font-size-asian="12pt" style:font-name-complex="Arial" style:font-size-complex="12pt"/>
    </style:style>
    <style:style style:name="T724_9" style:family="text">
      <style:text-properties style:font-name="Arial" fo:font-size="12pt" style:font-name-asian="Arial" style:font-size-asian="12pt" style:font-name-complex="Arial" style:font-size-complex="12pt"/>
    </style:style>
    <style:style style:name="P725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P726" style:family="paragraph" style:parent-style-name="Normal">
      <style:paragraph-properties fo:text-align="justify"/>
    </style:style>
    <style:style style:name="T726_1" style:family="text">
      <style:text-properties style:font-name="Arial" fo:font-size="12pt" style:font-name-asian="Arial" style:font-size-asian="12pt" style:font-name-complex="Arial" style:font-size-complex="12pt"/>
    </style:style>
    <style:style style:name="T726_2" style:family="text">
      <style:text-properties style:font-name="Arial" fo:font-size="12pt" style:font-name-asian="Arial" style:font-size-asian="12pt" style:font-name-complex="Arial" style:font-size-complex="12pt"/>
    </style:style>
    <style:style style:name="T726_3" style:family="text">
      <style:text-properties style:font-name="Arial" fo:font-size="12pt" style:font-name-asian="Arial" style:font-size-asian="12pt" style:font-name-complex="Arial" style:font-size-complex="12pt"/>
    </style:style>
    <style:style style:name="P727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P728" style:family="paragraph" style:parent-style-name="Normal">
      <style:paragraph-properties fo:text-align="justify"/>
    </style:style>
    <style:style style:name="T728_1" style:family="text">
      <style:text-properties style:font-name="Arial" fo:font-size="12pt" style:font-name-asian="Arial" style:font-size-asian="12pt" style:font-name-complex="Arial" style:font-size-complex="12pt"/>
    </style:style>
    <style:style style:name="T728_2" style:family="text">
      <style:text-properties style:font-name="Arial" fo:font-size="12pt" style:font-name-asian="Arial" style:font-size-asian="12pt" style:font-name-complex="Arial" style:font-size-complex="12pt"/>
    </style:style>
    <style:style style:name="T728_3" style:family="text">
      <style:text-properties style:font-name="Arial" fo:font-size="12pt" style:font-name-asian="Arial" style:font-size-asian="12pt" style:font-name-complex="Arial" style:font-size-complex="12pt"/>
    </style:style>
    <style:style style:name="P729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P730" style:family="paragraph" style:parent-style-name="Normal">
      <style:paragraph-properties fo:text-align="justify"/>
    </style:style>
    <style:style style:name="T730_1" style:family="text">
      <style:text-properties style:font-name="Arial" fo:font-size="12pt" style:font-name-asian="Arial" style:font-size-asian="12pt" style:font-name-complex="Arial" style:font-size-complex="12pt"/>
    </style:style>
    <style:style style:name="P731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P732" style:family="paragraph" style:parent-style-name="Body_20_Text">
      <style:paragraph-properties fo:text-align="justify" fo:margin-left="0cm" fo:margin-right="0.284cm"/>
    </style:style>
    <style:style style:name="T732_1" style:family="text">
      <style:text-properties style:font-name="Arial" fo:font-size="12pt" style:font-name-asian="Arial" style:font-size-asian="12pt" style:font-name-complex="Arial" style:font-size-complex="12pt" style:text-underline-style="solid" style:text-underline-color="font-color"/>
    </style:style>
    <style:style style:name="P733" style:family="paragraph" style:parent-style-name="Body_20_Text">
      <style:paragraph-properties fo:text-align="justify" fo:margin-left="0cm" fo:margin-right="0.284cm"/>
    </style:style>
    <style:style style:name="T733_1" style:family="text">
      <style:text-properties style:font-name="Arial" fo:font-size="12pt" style:font-name-asian="Arial" style:font-size-asian="12pt" style:font-name-complex="Arial" style:font-size-complex="12pt"/>
    </style:style>
    <style:style style:name="P734" style:family="paragraph" style:parent-style-name="Body_20_Text">
      <style:paragraph-properties fo:text-align="justify" fo:margin-left="0cm" fo:margin-right="0.284cm"/>
      <style:text-properties style:font-name="Arial" fo:font-size="12pt" style:font-name-asian="Arial" style:font-size-asian="12pt" style:font-name-complex="Arial" style:font-size-complex="12pt"/>
    </style:style>
    <style:style style:name="P735" style:family="paragraph" style:parent-style-name="Body_20_Text">
      <style:paragraph-properties fo:text-align="justify" fo:margin-left="0cm" fo:margin-right="0.284cm"/>
    </style:style>
    <style:style style:name="T735_1" style:family="text">
      <style:text-properties style:font-name="Arial" fo:font-size="12pt" style:font-name-asian="Arial" style:font-size-asian="12pt" style:font-name-complex="Arial" style:font-size-complex="12pt" fo:language="en" fo:country="US" style:text-underline-style="solid" style:text-underline-color="font-color"/>
    </style:style>
    <style:style style:name="P736" style:family="paragraph" style:parent-style-name="Body_20_Text">
      <style:paragraph-properties fo:text-align="justify" fo:margin-left="0cm" fo:margin-right="0.284cm"/>
    </style:style>
    <style:style style:name="T736_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736_2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736_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736_4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736_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P737" style:family="paragraph" style:parent-style-name="Body_20_Text">
      <style:paragraph-properties fo:text-align="justify" fo:margin-left="0cm" fo:margin-right="0.284cm"/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P738" style:family="paragraph" style:parent-style-name="Normal">
      <style:paragraph-properties fo:text-align="justify" fo:margin-right="0.284cm"/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P739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P740" style:family="paragraph" style:parent-style-name="Body_20_Text">
      <style:paragraph-properties fo:text-align="justify" fo:margin-left="0cm" fo:margin-right="0.284cm"/>
      <style:text-properties style:font-name="Arial" fo:font-size="9.5pt" style:font-size-asian="9.5pt" style:font-name-complex="Arial" style:font-size-complex="9.5pt"/>
    </style:style>
    <style:style style:name="Table10" style:family="table">
      <style:table-properties table:align="left" style:width="18.457cm" fo:margin-left="0.529cm"/>
    </style:style>
    <style:style style:name="Column61" style:family="table-column">
      <style:table-column-properties style:column-width="4.251cm" style:use-optimal-column-width="false"/>
    </style:style>
    <style:style style:name="Column62" style:family="table-column">
      <style:table-column-properties style:column-width="4.701cm" style:use-optimal-column-width="false"/>
    </style:style>
    <style:style style:name="Column63" style:family="table-column">
      <style:table-column-properties style:column-width="2.803cm" style:use-optimal-column-width="false"/>
    </style:style>
    <style:style style:name="Column64" style:family="table-column">
      <style:table-column-properties style:column-width="6.703cm" style:use-optimal-column-width="false"/>
    </style:style>
    <style:style style:name="Row51" style:family="table-row">
      <style:table-row-properties style:min-row-height="1.625cm" style:use-optimal-row-height="false"/>
    </style:style>
    <style:style style:name="Cell255" style:family="table-cell">
      <style:table-cell-properties fo:background-color="#dbe4f0" style:vertical-align="top" fo:border-top="#000000 0.018cm solid" fo:border-bottom="#000000 0.018cm solid" fo:border-left="#000000 0.018cm solid" fo:border-right="#000000 0.018cm solid" fo:wrap-option="wrap"/>
    </style:style>
    <style:style style:name="P741" style:family="paragraph" style:parent-style-name="Table_20_Paragraph">
      <style:paragraph-properties fo:text-align="justify" fo:margin-left="0.381cm" fo:margin-right="1.088cm"/>
    </style:style>
    <style:style style:name="T741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741_2" style:family="text">
      <style:text-properties fo:letter-spacing="-0.025cm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741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741_4" style:family="text">
      <style:text-properties fo:letter-spacing="-0.004cm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25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42" style:family="paragraph" style:parent-style-name="Table_20_Paragraph">
      <style:paragraph-properties fo:text-align="justify" fo:margin-left="0cm"/>
    </style:style>
    <style:style style:name="T742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US" fo:country-complex="SA"/>
    </style:style>
    <style:style style:name="T742_2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US" fo:country-complex="SA"/>
    </style:style>
    <style:style style:name="Cell257" style:family="table-cell">
      <style:table-cell-properties fo:background-color="#dbe4f0" style:vertical-align="top" fo:border-top="#000000 0.018cm solid" fo:border-bottom="#000000 0.018cm solid" fo:border-left="#000000 0.018cm solid" fo:border-right="#000000 0.018cm solid" fo:wrap-option="wrap"/>
    </style:style>
    <style:style style:name="P743" style:family="paragraph" style:parent-style-name="Table_20_Paragraph">
      <style:paragraph-properties fo:text-align="justify" fo:margin-left="0.379cm" fo:margin-right="0.619cm"/>
    </style:style>
    <style:style style:name="T743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743_2" style:family="text">
      <style:text-properties fo:letter-spacing="-0.025cm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743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743_4" style:family="text">
      <style:text-properties fo:letter-spacing="-0.025cm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743_5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743_6" style:family="text">
      <style:text-properties fo:letter-spacing="-0.004cm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25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44" style:family="paragraph" style:parent-style-name="Table_20_Paragraph">
      <style:paragraph-properties fo:text-align="justify" fo:margin-left="0cm"/>
    </style:style>
    <style:style style:name="T744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US" fo:country-complex="SA"/>
    </style:style>
    <style:style style:name="P745" style:family="paragraph" style:parent-style-name="Body_20_Text">
      <style:paragraph-properties fo:text-align="justify" fo:margin-left="0cm"/>
      <style:text-properties style:font-name="Arial" fo:font-size="8pt" style:font-size-asian="8pt" style:font-name-complex="Arial" style:font-size-complex="8pt"/>
    </style:style>
    <style:style style:name="P746" style:family="paragraph" style:parent-style-name="Normal">
      <style:paragraph-properties fo:text-align="justify"/>
      <style:text-properties style:font-name="Arial" fo:font-size="8pt" style:font-size-asian="8pt" style:font-name-complex="Arial" style:font-size-complex="8pt"/>
    </style:style>
  </office:automatic-styles>
  <office:body>
    <office:text>
      <text:section text:style-name="S1" text:name="S1">
        <text:h text:style-name="P1" text:outline-level="1"><text:span text:style-name="T1_1">Programme</text:span><text:span text:style-name="T1_2"><text:s/></text:span><text:span text:style-name="T1_3">Completion</text:span><text:span text:style-name="T1_4"><text:s/></text:span><text:span text:style-name="T1_5">Review</text:span></text:h>
        <text:p text:style-name="P2"/>
        <table:table table:style-name="Table1">
          <table:table-column table:style-name="Column1"/>
          <table:table-column table:style-name="Column2"/>
          <table:table-column table:style-name="Column3"/>
          <table:table-row table:style-name="Row1">
            <table:table-cell table:style-name="Cell1" table:number-columns-spanned="3">
              <text:p text:style-name="P3"><text:span text:style-name="T3_1">Title:</text:span><text:span text:style-name="T3_2"><text:s/></text:span><text:span text:style-name="T3_3">Peace</text:span><text:span text:style-name="T3_4"><text:s/></text:span><text:span text:style-name="T3_5">&amp;</text:span><text:span text:style-name="T3_6"><text:s/></text:span><text:span text:style-name="T3_7">Stability</text:span><text:span text:style-name="T3_8"><text:s/></text:span><text:span text:style-name="T3_9">in</text:span><text:span text:style-name="T3_10"><text:s/></text:span><text:span text:style-name="T3_11">Mozambique</text:span><text:span text:style-name="T3_12"><text:s/></text:span><text:span text:style-name="T3_13">Programme</text:span><text:span text:style-name="T3_14"><text:s/></text:span></text:p>
            </table:table-cell>
            <table:covered-table-cell/>
            <table:covered-table-cell/>
          </table:table-row>
          <table:table-row table:style-name="Row2">
            <table:table-cell table:style-name="Cell2">
              <text:p text:style-name="P4"><text:span text:style-name="T4_1">Final</text:span><text:span text:style-name="T4_2"><text:s/></text:span><text:span text:style-name="T4_3">Programme</text:span><text:span text:style-name="T4_4"><text:s/></text:span><text:span text:style-name="T4_5">Spend</text:span><text:span text:style-name="T4_6"><text:s/></text:span><text:span text:style-name="T4_7">£</text:span><text:span text:style-name="T4_8">4,935,159.</text:span><text:span text:style-name="T4_9"><office:annotation><dc:creator>Dominic Ashton</dc:creator><text:p text:style-name="P5"><text:span text:style-name="T5_1">Business<text:s/>case<text:s/>is<text:s/>up<text:s/>to<text:s/>£5m<text:s/>so<text:s/>we<text:s/>can’t<text:s/>spend<text:s/>a<text:s/>penny<text:s/>more<text:s/>than<text:s/>that.<text:s/>Pls<text:s/>double<text:s/>check.</text:span></text:p></office:annotation></text:span><text:span text:style-name="T5_2"><office:annotation><dc:creator>Louise Edwards</dc:creator><text:p text:style-name="P6"><text:span text:style-name="T6_1">We've<text:s/>checked<text:s/>the<text:s/>numbers<text:s/>and<text:s/>for<text:s/>a<text:s/>variety<text:s/>of<text:s/>reasons,<text:s/>the<text:s/>numbers<text:s/>on<text:s/>HERA<text:s/>and<text:s/>AMP<text:s/>are<text:s/>different<text:s/>to<text:s/>the<text:s/>table<text:s/>and<text:s/>earlier<text:s/>annual<text:s/>reviews,<text:s/>which<text:s/>I<text:s/>can<text:s/>talk<text:s/>you<text:s/>through<text:s/>offline.<text:s text:c="2"/>But<text:s/>having<text:s/>double<text:s/>checked<text:s/>the<text:s/>numbers<text:s/>with<text:s/>Marcia,<text:s/>AMP,<text:s/>HERA<text:s/>and<text:s/>TAG's<text:s/>invoices,<text:s/>we<text:s/>now<text:s/>have<text:s/>correct<text:s/>numbers<text:s/>in<text:s/>the<text:s/>table<text:s/>and<text:s/>total<text:s/>spend<text:s/>was<text:s/>£4,935,159.</text:span></text:p></office:annotation></text:span></text:p>
            </table:table-cell>
            <table:table-cell table:style-name="Cell3">
              <text:p text:style-name="P7"><text:span text:style-name="T7_1">Review</text:span><text:span text:style-name="T7_2"><text:s/></text:span><text:span text:style-name="T7_3">Date:</text:span></text:p>
            </table:table-cell>
            <table:table-cell table:style-name="Cell4">
              <text:p text:style-name="P8"><text:span text:style-name="T8_1">March/April<text:s/>2026</text:span></text:p>
            </table:table-cell>
          </table:table-row>
          <table:table-row table:style-name="Row3">
            <table:table-cell table:style-name="Cell5">
              <text:p text:style-name="P9"><text:span text:style-name="T9_1">Programme</text:span><text:span text:style-name="T9_2"><text:s/></text:span><text:span text:style-name="T9_3">Code:</text:span><text:span text:style-name="T9_4"><text:s/></text:span><text:span text:style-name="T9_5">3</text:span><text:span text:style-name="T9_6">01326</text:span></text:p>
            </table:table-cell>
            <table:table-cell table:style-name="Cell6">
              <text:p text:style-name="P10"><text:span text:style-name="T10_1">Start</text:span><text:span text:style-name="T10_2"><text:s/></text:span><text:span text:style-name="T10_3">Date:</text:span><text:span text:style-name="T10_4">01/04/2021</text:span></text:p>
            </table:table-cell>
            <table:table-cell table:style-name="Cell7">
              <text:p text:style-name="P11"><text:span text:style-name="T11_1">End</text:span><text:span text:style-name="T11_2"><text:s/></text:span><text:span text:style-name="T11_3">Date:</text:span><text:span text:style-name="T11_4"><text:s/></text:span><text:span text:style-name="T11_5">31/05/2026</text:span></text:p>
            </table:table-cell>
          </table:table-row>
        </table:table>
        <text:h text:style-name="P12" text:outline-level="2"><text:span text:style-name="T12_1">Summary</text:span><text:span text:style-name="T12_2"><text:s/></text:span><text:span text:style-name="T12_3">of</text:span><text:span text:style-name="T12_4"><text:s/></text:span><text:span text:style-name="T12_5">Programme</text:span><text:span text:style-name="T12_6"><text:s/></text:span><text:span text:style-name="T12_7">Performance</text:span></text:h>
        <table:table table:style-name="Table2">
          <table:table-column table:style-name="Column4"/>
          <table:table-column table:style-name="Column5"/>
          <table:table-column table:style-name="Column6"/>
          <table:table-column table:style-name="Column7"/>
          <table:table-column table:style-name="Column8"/>
          <table:table-column table:style-name="Column9"/>
          <table:table-row table:style-name="Row4">
            <table:table-cell table:style-name="Cell8">
              <text:p text:style-name="P13"><text:span text:style-name="T13_1">Year</text:span></text:p>
            </table:table-cell>
            <table:table-cell table:style-name="Cell9">
              <text:p text:style-name="P14"><text:span text:style-name="T14_1">21/22</text:span></text:p>
            </table:table-cell>
            <table:table-cell table:style-name="Cell10">
              <text:p text:style-name="P15"><text:span text:style-name="T15_1">22/23</text:span></text:p>
            </table:table-cell>
            <table:table-cell table:style-name="Cell11">
              <text:p text:style-name="P16"><text:span text:style-name="T16_1">23/24</text:span></text:p>
            </table:table-cell>
            <table:table-cell table:style-name="Cell12">
              <text:p text:style-name="P17"><text:span text:style-name="T17_1">24/25</text:span></text:p>
            </table:table-cell>
            <table:table-cell table:style-name="Cell13">
              <text:p text:style-name="P18"><text:span text:style-name="T18_1">25/26</text:span></text:p>
            </table:table-cell>
          </table:table-row>
          <table:table-row table:style-name="Row5">
            <table:table-cell table:style-name="Cell14">
              <text:p text:style-name="P19"><text:span text:style-name="T19_1">Overall</text:span><text:span text:style-name="T19_2"><text:s/></text:span><text:span text:style-name="T19_3">Output</text:span><text:span text:style-name="T19_4"><text:s/></text:span><text:span text:style-name="T19_5">Score</text:span></text:p>
            </table:table-cell>
            <table:table-cell table:style-name="Cell15">
              <text:p text:style-name="P20"><text:span text:style-name="T20_1">A</text:span></text:p>
            </table:table-cell>
            <table:table-cell table:style-name="Cell16">
              <text:p text:style-name="P21"><text:span text:style-name="T21_1">B</text:span></text:p>
            </table:table-cell>
            <table:table-cell table:style-name="Cell17">
              <text:p text:style-name="P22"><text:span text:style-name="T22_1">B</text:span></text:p>
            </table:table-cell>
            <table:table-cell table:style-name="Cell18">
              <text:p text:style-name="P23"><text:span text:style-name="T23_1">A</text:span></text:p>
            </table:table-cell>
            <table:table-cell table:style-name="Cell19">
              <text:p text:style-name="P24"><text:span text:style-name="T24_1">A</text:span></text:p>
            </table:table-cell>
          </table:table-row>
          <table:table-row table:style-name="Row6">
            <table:table-cell table:style-name="Cell20">
              <text:p text:style-name="P25"><text:span text:style-name="T25_1">Risk</text:span><text:span text:style-name="T25_2"><text:s/></text:span><text:span text:style-name="T25_3">Rating</text:span></text:p>
            </table:table-cell>
            <table:table-cell table:style-name="Cell21">
              <text:p text:style-name="P26"><text:span text:style-name="T26_1">Major</text:span></text:p>
            </table:table-cell>
            <table:table-cell table:style-name="Cell22">
              <text:p text:style-name="P27"><text:span text:style-name="T27_1">Moderate</text:span></text:p>
            </table:table-cell>
            <table:table-cell table:style-name="Cell23">
              <text:p text:style-name="P28"><text:span text:style-name="T28_1">Major</text:span></text:p>
            </table:table-cell>
            <table:table-cell table:style-name="Cell24">
              <text:p text:style-name="P29"><text:span text:style-name="T29_1">Major</text:span></text:p>
            </table:table-cell>
            <table:table-cell table:style-name="Cell25">
              <text:p text:style-name="P30"><text:span text:style-name="T30_1">Major</text:span></text:p>
            </table:table-cell>
          </table:table-row>
        </table:table>
        <text:p text:style-name="P31"/>
        <table:table table:style-name="Table3">
          <table:table-column table:style-name="Column10"/>
          <table:table-column table:style-name="Column11"/>
          <table:table-row table:style-name="Row7">
            <table:table-cell table:style-name="Cell26">
              <text:p text:style-name="P32"><text:span text:style-name="T32_1">DevTracker</text:span><text:span text:style-name="T32_2"><text:s/></text:span><text:span text:style-name="T32_3">Link</text:span><text:span text:style-name="T32_4"><text:s/></text:span><text:span text:style-name="T32_5">to</text:span><text:span text:style-name="T32_6"><text:s/></text:span><text:span text:style-name="T32_7">Business</text:span><text:span text:style-name="T32_8"><text:s/></text:span><text:span text:style-name="T32_9">Case:</text:span></text:p>
            </table:table-cell>
            <table:table-cell table:style-name="Cell27">
              <text:p text:style-name="P33"><text:span text:style-name="T33_1"><text:a xlink:type="simple" xlink:href="https://devtracker.fcdo.gov.uk/programme/GB-GOV-1-301326/documents"><text:span text:style-name="T33_2">DevTracker</text:span><text:span text:style-name="T33_3"><text:s/></text:span><text:span text:style-name="T33_4">Programme</text:span><text:span text:style-name="T33_5"><text:s/></text:span><text:span text:style-name="T33_6">GB-GOV-1-301326</text:span><text:span text:style-name="T33_7"><text:s/></text:span><text:span text:style-name="T33_8">Documents</text:span></text:a></text:span></text:p>
            </table:table-cell>
          </table:table-row>
          <table:table-row table:style-name="Row8">
            <table:table-cell table:style-name="Cell28">
              <text:p text:style-name="P34"><text:span text:style-name="T34_1">DevTracker</text:span><text:span text:style-name="T34_2"><text:s/></text:span><text:span text:style-name="T34_3">Link</text:span><text:span text:style-name="T34_4"><text:s/></text:span><text:span text:style-name="T34_5">to</text:span><text:span text:style-name="T34_6"><text:s/></text:span><text:span text:style-name="T34_7">results<text:s/></text:span><text:span text:style-name="T34_8">framework:</text:span></text:p>
            </table:table-cell>
            <table:table-cell table:style-name="Cell29">
              <text:p text:style-name="P35"><text:span text:style-name="T35_1"><text:a xlink:type="simple" xlink:href="https://iati.fcdo.gov.uk/iati_documents/D0006861.xlsx"><text:span text:style-name="T35_2">https://iati.fcdo.gov.uk/iati_documents/D0006861.xlsx</text:span></text:a></text:span></text:p>
            </table:table-cell>
          </table:table-row>
        </table:table>
        <text:p text:style-name="P36"/>
        <text:p text:style-name="P37"/>
        <text:p text:style-name="P38"><text:span text:style-name="T38_1"><draw:frame svg:x="-0.018cm" svg:y="-0.018cm" svg:width="18.438cm" svg:height="0.691cm" draw:style-name="FR1" text:anchor-type="as-char" draw:z-index="0"><draw:text-box><text:p text:style-name="P39"><text:span text:style-name="T39_1">A.</text:span><text:span text:style-name="T39_2"><text:s/></text:span><text:span text:style-name="T39_3">Summary</text:span><text:span text:style-name="T39_4"><text:s/></text:span><text:span text:style-name="T39_5">and</text:span><text:span text:style-name="T39_6"><text:s/></text:span><text:span text:style-name="T39_7">Overview</text:span><text:span text:style-name="T39_8"><text:s/></text:span></text:p></draw:text-box></draw:frame></text:span></text:p>
        <text:p text:style-name="P40"/>
        <text:p text:style-name="P41"><text:span text:style-name="T41_1">The<text:s/>Peace<text:s/>and<text:s/>Stability<text:s/>in<text:s/>Mozambique<text:s/>Programme<text:s/>(PSMP)<text:s/>ran<text:s/>from<text:s/>March<text:s/>2021<text:s/>to<text:s/></text:span><text:span text:style-name="T41_2">Ma</text:span><text:span text:style-name="T41_3">y</text:span><text:span text:style-name="T41_4"><text:s/></text:span><text:span text:style-name="T41_5"><office:annotation><dc:creator>Dominic Ashton</dc:creator><text:p text:style-name="P42"><text:span text:style-name="T42_1">End<text:s/>date<text:s/>above<text:s/>is<text:s/>Feb</text:span></text:p></office:annotation></text:span><text:span text:style-name="T42_2"><office:annotation><dc:creator>Louise Edwards</dc:creator><text:p text:style-name="P43"><text:span text:style-name="T43_1">amended<text:s/>to<text:s/>May<text:s/>to<text:s/>include<text:s/>no-cost<text:s/>extension<text:s/>for<text:s/>Voluntary<text:s/>Principles<text:s/>work</text:span></text:p></office:annotation></text:span><text:span text:style-name="T43_2">2026<text:s/>with<text:s/>a<text:s/>budget<text:s/>of<text:s/></text:span><text:span text:style-name="T43_3">up<text:s/>to<text:s/></text:span><text:span text:style-name="T43_4">£5<text:s/>million.<text:s/>It<text:s/>had<text:s/>two<text:s/>main<text:s/>aims:<text:s/>first,<text:s/>to<text:s/>reduce<text:s/>radicalisation<text:s/>and<text:s/>violence<text:s/>and<text:s/>strengthen<text:s/>the<text:s/>resilience<text:s/>of<text:s/>communities<text:s/>in<text:s/></text:span><text:span text:style-name="T43_5">N</text:span><text:span text:style-name="T43_6">orthern<text:s/>Mozambique;<text:s/>and<text:s/>second,<text:s/>to<text:s/>support<text:s/>the<text:s/>peace<text:s/></text:span><text:span text:style-name="T43_7">process<text:s/>and<text:s/>implementation<text:s/>of<text:s/>the<text:s/>Maputo<text:s/>Peace<text:s/>Accords.</text:span></text:p>
        <text:p text:style-name="P44"/>
        <text:p text:style-name="P45"><text:span text:style-name="T45_1">To<text:s/>deliver<text:s/>the<text:s/>first<text:s/>aim,<text:s/>the<text:s/>programme<text:s/>tested<text:s/>peacebuilding<text:s/>approaches<text:s/>in<text:s/>three<text:s/>districts<text:s/>with<text:s/>different<text:s/>conflict<text:s/>dynamics:<text:s/>Mueda,<text:s/>Mocímboa<text:s/>da<text:s/>Praia<text:s/>and<text:s/>Montepuez.<text:s/>This<text:s/>helped<text:s/>the<text:s/>programme<text:s/>learn<text:s/>what<text:s/>worked<text:s/>in<text:s/>different<text:s/>settings<text:s/>and<text:s/>share<text:s/>those<text:s/>lessons<text:s/>with<text:s/></text:span><text:span text:style-name="T45_2">partners</text:span><text:span text:style-name="T45_3">,<text:s/>the<text:s/>Government<text:s/>of<text:s/>Mozambique<text:s/>(GoM),<text:s/>international<text:s/>organisations<text:s/>and<text:s/>the<text:s/>private<text:s/>sector<text:s/>so<text:s/>that<text:s/>future<text:s/>work<text:s/>could<text:s/>be<text:s/>more<text:s/>conflict-sensitive<text:s/>and<text:s/>effective.<text:s/>To<text:s/>deliver<text:s/>the<text:s/>second<text:s/>aim,<text:s/>the<text:s/>programme<text:s/>contributed<text:s/>to<text:s/>a<text:s/>pooled<text:s/>fund<text:s/>implemented<text:s/>by<text:s/>UNOPS.<text:s/>This<text:s/>supported<text:s/>the<text:s/>Peace<text:s/>Secretariat,<text:s/>which<text:s/>helped<text:s/>sustain<text:s/>dialogue<text:s/>between<text:s/>the<text:s/>Government<text:s/>and<text:s/></text:span><text:span text:style-name="T45_4">the<text:s/>political<text:s/>party<text:s/></text:span><text:span text:style-name="T45_5">Renamo,<text:s/>and<text:s/>supported<text:s/>Disarmament,<text:s/>Demobilisation<text:s/>and<text:s/>Reintegration<text:s/>(DDR)<text:s/>for<text:s/>former<text:s/>combatants<text:s/>under<text:s/>the<text:s/>peace<text:s/>accord.</text:span></text:p>
        <text:p text:style-name="P46"/>
        <text:p text:style-name="P47"><text:span text:style-name="T47_1">The<text:s/>original<text:s/>business<text:s/>case<text:s/>set<text:s/>out<text:s/>two<text:s/>delivery<text:s/>routes,<text:s/>one<text:s/>for<text:s/>each<text:s/>outcome.<text:s/>As<text:s/>the<text:s/>context<text:s/>changed,<text:s/>those<text:s/>routes<text:s/>proved<text:s/>restrictive,<text:s/>so<text:s/>a<text:s/>third,<text:s/>more<text:s/>flexible<text:s/>mechanism</text:span><text:span text:style-name="T47_2"><text:s/>was<text:s/>added</text:span><text:span text:style-name="T47_3">.<text:s/>This<text:s/>left<text:s/>the<text:s/>programme<text:s/>with<text:s/>three<text:s/>components:</text:span></text:p>
        <text:p text:style-name="P48"/>
        <text:list text:style-name="LS25" xml:id="list0">
          <text:list-item>
            <text:p text:style-name="P49"><text:span text:style-name="T49_1">A<text:s/>UN<text:s/>trust<text:s/>fund<text:s/>contribution<text:s/>to<text:s/>complete<text:s/>DDR<text:s/>for<text:s/>former<text:s/>combatants<text:s/>in<text:s/>central<text:s/>Mozambique.</text:span></text:p>
          </text:list-item>
          <text:list-item>
            <text:p text:style-name="P50"><text:span text:style-name="T50_1">A<text:s/>contract<text:s/>with<text:s/>TAG<text:s/>International<text:s/>to<text:s/>deliver<text:s/>local<text:s/>peacebuilding<text:s/>work,<text:s/>improve<text:s/>local<text:s/>security<text:s/>coordination,<text:s/>and<text:s/>produce<text:s/>research<text:s/>and<text:s/>analysis<text:s/>through<text:s/>local<text:s/>partners.</text:span></text:p>
          </text:list-item>
          <text:list-item>
            <text:p text:style-name="P51"><text:span text:style-name="T51_1">A<text:s/>flexible<text:s/>mechanism<text:s/>to<text:s/>provide<text:s/>conflict-sensitive<text:s/>training<text:s/>to<text:s/>the<text:s/>private<text:s/>sector,<text:s/>technical<text:s/>advice<text:s/>to<text:s/>the<text:s/>Government<text:s/>of<text:s/>Mozambique<text:s/>on<text:s/>counter-terrorism,<text:s/>support<text:s/>for<text:s/>Mozambique’s<text:s/>Voluntary<text:s/>Principles<text:s/>Initiative<text:s/>membership,<text:s/>and<text:s/>a<text:s/>local<text:s/>liaison<text:s/>officer<text:s/>in<text:s/>Pemba<text:s/>to<text:s/>strengthen<text:s/>local<text:s/>understanding<text:s/>and<text:s/>influence.</text:span></text:p>
          </text:list-item>
        </text:list>
        <text:p text:style-name="P52"/>
        <text:p text:style-name="P53"><text:span text:style-name="T53_1">PSMP<text:s/>was<text:s/>delivered<text:s/>in<text:s/>a<text:s/>highly<text:s/>volatile<text:s/>operating<text:s/>environment<text:s/>characterised<text:s/>by<text:s/>persistent<text:s/>insecurity,<text:s/>displacement,<text:s/>election-related<text:s/>tensions,<text:s/>and<text:s/>constrained<text:s/>institutional<text:s/>capacity.<text:s/></text:span></text:p>
        <text:p text:style-name="P54"/>
        <text:p text:style-name="P55"><text:span text:style-name="T55_1">A<text:s/>major<text:s/>achievement<text:s/>was<text:s/>support<text:s/>to<text:s/>DDR<text:s/>under<text:s/>the<text:s/>2019<text:s/>Maputo<text:s/>Peace<text:s/>Accords.<text:s/>By<text:s/>mid-2023,<text:s/>the<text:s/>final<text:s/>Renamo<text:s/>base<text:s/>had<text:s/>closed,<text:s/>marking<text:s/>an<text:s/>important<text:s/>step<text:s/>in<text:s/>ending<text:s/>organised<text:s/>post-civil<text:s/>war<text:s/>armed<text:s/>structures.<text:s/>But<text:s/>the<text:s/>wider<text:s/>political<text:s/>settlement<text:s/>remained<text:s/>fragile.<text:s/>After<text:s/>the<text:s/>October<text:s/>2024<text:s/>elections,<text:s/></text:span><text:span text:style-name="T55_2">disputed<text:s/>results<text:s/>led<text:s/>to<text:s/>protests,<text:s/>violence,<text:s/>arrests<text:s/>and<text:s/>displacement.<text:s/>The<text:s/>UK<text:s/>is<text:s/>now<text:s/>supporting<text:s/>national<text:s/>dialogue<text:s/>through<text:s/>its<text:s/>Democracy<text:s/>Deepening<text:s/>programme.</text:span></text:p>
        <text:p text:style-name="P56"/>
        <text:p text:style-name="P57"><text:span text:style-name="T57_1">In<text:s/>Northern<text:s/>Mozambique,<text:s/>the<text:s/>insurgency<text:s/>worsened<text:s/>in<text:s/>early<text:s/>2021,<text:s/>then<text:s/>shifted<text:s/>after<text:s/>the<text:s/>deployment<text:s/>of<text:s/>Rwandan<text:s/>and<text:s/>SADC<text:s/>forces,<text:s/>which<text:s/>helped<text:s/>the<text:s/>authorities<text:s/>retake<text:s/>key<text:s/>towns<text:s/>and<text:s/>reduce<text:s/>large-scale<text:s/>attacks.<text:s/>Violence<text:s/>remained<text:s/>at<text:s/>lower<text:s/>levels<text:s/>during<text:s/>2023<text:s/>and<text:s/>2024,<text:s/>and<text:s/>some<text:s/>displaced<text:s/>people<text:s/>returned,<text:s/>but<text:s/>humanitarian<text:s/>needs<text:s/>stayed<text:s/>high.<text:s/>After<text:s/>the<text:s/>withdrawal<text:s/>of<text:s/>SADC<text:s/>forces<text:s/>in<text:s/>2024<text:s/>and<text:s/>the<text:s/>change<text:s/>of<text:s/>government<text:s/>at<text:s/>the<text:s/>end<text:s/>of<text:s/>2024,<text:s/>the<text:s/>security<text:s/>situation<text:s/>deteriorated<text:s/>again,<text:s/>with<text:s/>attacks<text:s/>increasing<text:s/>and<text:s/>spreading<text:s/>across<text:s/>the<text:s/>province.</text:span></text:p>
        <text:p text:style-name="P58"/>
        <text:p text:style-name="P59"><text:span text:style-name="T59_1">Global<text:s/>reductions<text:s/></text:span><text:span text:style-name="T59_2">to<text:s/></text:span><text:span text:style-name="T59_3">UK<text:s/></text:span><text:span text:style-name="T59_4">ODA<text:s/>and<text:s/>changes<text:s/>in<text:s/>UK<text:s/>priorities<text:s/>delayed<text:s/>contracting<text:s/>for<text:s/>Outcome<text:s/>1.<text:s/>Even<text:s/>so,<text:s/>the<text:s/>programme<text:s/>adapted<text:s/>throughout<text:s/>its<text:s/>lifetime<text:s/>by<text:s/>changing<text:s/>delivery<text:s/>methods,<text:s/>working<text:s/>more<text:s/>through<text:s/>local<text:s/>actors,<text:s/>and<text:s/>sequencing<text:s/>activities<text:s/>more<text:s/>flexibly<text:s/>in<text:s/>response<text:s/>to<text:s/>shocks<text:s/>and<text:s/>access<text:s/>constraints.</text:span></text:p>
        <text:p text:style-name="P60"/>
        <text:p text:style-name="P61"><text:span text:style-name="T61_1">During<text:s/>the<text:s/>start-up<text:s/>phase<text:s/>for<text:s/>Outcome<text:s/>1,<text:s/>the<text:s/>programme<text:s/></text:span><text:span text:style-name="T61_2">also<text:s/></text:span><text:span text:style-name="T61_3">faced<text:s/>serious<text:s/>delivery<text:s/></text:span><text:span text:style-name="T61_4">challenges<text:s/></text:span><text:span text:style-name="T61_5">and<text:s/>had<text:s/>to<text:s/>change<text:s/>some<text:s/>downstream<text:s/>partners.<text:s/>In<text:s/>response,<text:s/>the<text:s/>team<text:s/>introduced<text:s/>a<text:s/>performance<text:s/>improvement<text:s/>plan,<text:s/>strengthened<text:s/>monitoring<text:s/>and<text:s/>evaluation,<text:s/>revised<text:s/>planned<text:s/>work<text:s/>with<text:s/>the<text:s/>security<text:s/>sector,<text:s/>recruited<text:s/>a<text:s/>local<text:s/>liaison<text:s/>officer<text:s/>in<text:s/>Cabo<text:s/>Delgado,<text:s/>and<text:s/>added<text:s/>new<text:s/>flexible<text:s/>workstreams<text:s/>such<text:s/>as<text:s/>private<text:s/>sector<text:s/>training<text:s/>and<text:s/>support<text:s/>to<text:s/>Mozambique’s<text:s/>Voluntary<text:s/>Principles<text:s/>Initiative<text:s/>application.<text:s/>By<text:s/>the<text:s/>end<text:s/>of<text:s/>year<text:s/>4,<text:s/>the<text:s/>annual<text:s/>review<text:s/>judged<text:s/>the<text:s/>programme<text:s/>to<text:s/>be<text:s/>back<text:s/>on<text:s/>track<text:s/>and<text:s/>awarded<text:s/>it<text:s/>an<text:s/>A<text:s/>score.</text:span></text:p>
        <text:p text:style-name="P62"/>
        <text:p text:style-name="P63"><text:span text:style-name="T63_1">Despite<text:s/>these<text:s/>challenges,<text:s/>PSMP<text:s/>delivered<text:s/>strong<text:s/>outputs<text:s/>and<text:s/>exceeded<text:s/>several<text:s/>end-of-programme<text:s/>targets<text:s/>on<text:s/>community<text:s/>engagement,<text:s/>social<text:s/>cohesion<text:s/>and<text:s/>analysis.</text:span></text:p>
        <text:p text:style-name="P64"/>
        <text:p text:style-name="P65"><text:span text:style-name="T65_1">Key<text:s/>results<text:s/>included:</text:span><text:span text:style-name="T65_2"><office:annotation><dc:creator>Dominic Ashton</dc:creator><text:p text:style-name="P66"><text:span text:style-name="T66_1">Do<text:s/>weave<text:s/>in<text:s/>this<text:s/>impressive<text:s/>result<text:s/>from<text:s/>further<text:s/>down:<text:s/></text:span></text:p><text:p text:style-name="P67"><text:span text:style-name="T67_1">The<text:s/>programme<text:s/>achieved<text:s/>substantial<text:s/>reductions<text:s/>in<text:s/>perceived<text:s/>exclusion<text:s/>and<text:s/>marginalisation<text:s/>in<text:s/>target<text:s/>areas,<text:s/>decreasing<text:s/>levels<text:s/>from<text:s/>60%<text:s/>at<text:s/>baseline<text:s/>to<text:s/>36%<text:s/>by<text:s/>the<text:s/>end<text:s/>of<text:s/>the<text:s/>programme.<text:s text:c="2"/></text:span></text:p></office:annotation></text:span></text:p>
        <text:p text:style-name="P68"/>
        <text:list text:style-name="LS13" xml:id="list3">
          <text:list-item>
            <text:p text:style-name="P69"><text:span text:style-name="T69_1">T</text:span><text:span text:style-name="T69_2">he<text:s/>programme<text:s/>contributed<text:s/>to<text:s/>the<text:s/>final<text:s/>demobilisation<text:s/>of<text:s/>5,221<text:s/>former<text:s/>combatants.</text:span></text:p>
          </text:list-item>
          <text:list-item>
            <text:p text:style-name="P70"><text:span text:style-name="T70_1">The<text:s/>programme<text:s/>built<text:s/>and<text:s/>expanded<text:s/>Peace<text:s/>Champion<text:s/>networks,<text:s/>which<text:s/>reached<text:s/>more<text:s/>than<text:s/>5,000<text:s/>households<text:s/>through<text:s/>peer-to-peer<text:s/>learning<text:s/>and<text:s/>local<text:s/>action.<text:s/>These<text:s/>networks<text:s/>helped<text:s/>strengthen<text:s/>trust,<text:s/>cooperation<text:s/>and<text:s/>peaceful<text:s/>problem-solving<text:s/>in<text:s/>participating<text:s/>communities.</text:span></text:p>
          </text:list-item>
          <text:list-item>
            <text:p text:style-name="P71"><text:span text:style-name="T71_1">In<text:s/>the<text:s/>final<text:s/>year,<text:s/>Peace<text:s/>Champions<text:s/>reported<text:s/>better<text:s/>trust<text:s/>between<text:s/>communities<text:s/>and<text:s/>security<text:s/>actors.<text:s/>For<text:s/>example,<text:s/>in<text:s/>Mocímboa<text:s/>da<text:s/>Praia,<text:s/>security<text:s/>actors<text:s/>began<text:s/>engaging<text:s/>more<text:s/>regularly<text:s/>with<text:s/>local<text:s/>communities.</text:span></text:p>
          </text:list-item>
          <text:list-item>
            <text:p text:style-name="P72"><text:span text:style-name="T72_1">The<text:s/>programme<text:s/>achieved<text:s/>substantial<text:s/>reductions<text:s/>in<text:s/>perceived<text:s/>exclusion<text:s/>and<text:s/>marginalisation<text:s/>across<text:s/>target<text:s/>areas,<text:s/>decreasing<text:s/>levels<text:s/>from<text:s/>60%<text:s/>at<text:s/>baseline<text:s/>to<text:s/>13%<text:s/>by<text:s/>the<text:s/>end<text:s/>of<text:s/>the<text:s/>programme.</text:span></text:p>
          </text:list-item>
          <text:list-item>
            <text:p text:style-name="P73"><text:span text:style-name="T73_1">Small<text:s/>grants<text:s/>funded<text:s/>practical<text:s/>improvements<text:s/>such<text:s/>as<text:s/>water<text:s/>access,<text:s/>transport,<text:s/>livelihoods<text:s/>and<text:s/>psychosocial<text:s/>support.<text:s/></text:span><text:span text:style-name="T73_2">For<text:s/>example,<text:s/>i</text:span><text:span text:style-name="T73_3">n<text:s/>Mocímboa<text:s/>da<text:s/>Praia,<text:s/>a<text:s/>water<text:s/>pump<text:s/>improved<text:s/>access<text:s/>to<text:s/>water<text:s/>for<text:s/>4,000<text:s/>people<text:s/>and<text:s/>gave<text:s/>the<text:s/>community<text:s/>a<text:s/>shared<text:s/>way<text:s/>to<text:s/>agree<text:s/>rules<text:s/>for<text:s/>using<text:s/>it.</text:span></text:p>
          </text:list-item>
          <text:list-item>
            <text:p text:style-name="P74"><text:span text:style-name="T74_1">The<text:s/>programme<text:s/>created<text:s/>dialogue<text:s/>between<text:s/>communities<text:s/>and<text:s/>justice,<text:s/>protection<text:s/>and<text:s/>security<text:s/>actors.<text:s/>By<text:s/>the<text:s/>final<text:s/>year,<text:s/>the<text:s/>G</text:span><text:span text:style-name="T74_2">overnment<text:s/>of<text:s/>Mozambique<text:s/>had<text:s/>approved<text:s/>a<text:s/>counter-terrorism<text:s/></text:span><text:span text:style-name="T74_3">strategy<text:s/>that<text:s/>included<text:s/>community<text:s/>engagement,<text:s/>and<text:s/>a<text:s/>Voluntary<text:s/>Principles<text:s/>National<text:s/>Action<text:s/>Plan<text:s/>(NAP)<text:s/>had<text:s/>been<text:s/>drafted.</text:span></text:p>
          </text:list-item>
          <text:list-item>
            <text:p text:style-name="P75"><text:span text:style-name="T75_1">The<text:s/>programme<text:s/>produced<text:s/>regular<text:s/>conflict<text:s/>analysis<text:s/>and<text:s/>held<text:s/>multi-stakeholder<text:s/>briefings,<text:s/>helping<text:s/>donors,<text:s/>partners<text:s/>and<text:s/>the<text:s/>private<text:s/>sector<text:s/>make<text:s/>more<text:s/></text:span><text:span text:style-name="T75_2">informed<text:s/>and<text:s/></text:span><text:span text:style-name="T75_3">conflict-sensitive<text:s/>decisions.</text:span></text:p>
          </text:list-item>
          <text:list-item>
            <text:p text:style-name="P76"><text:span text:style-name="T76_1">Programme<text:s/>communications<text:s/>reached<text:s/>more<text:s/>than<text:s/>1<text:s/>million<text:s/>people<text:s/>online<text:s/>and<text:s/>250,000<text:s/>radio<text:s/>listeners.<text:s/>Most<text:s/>social<text:s/>media<text:s/>users<text:s/>surveyed<text:s/>said<text:s/>the<text:s/>programme<text:s/>helped<text:s/>build<text:s/>trust<text:s/>with<text:s/>security<text:s/>actors,<text:s/>and<text:s/>many<text:s/>believed<text:s/>it<text:s/>would<text:s/>have<text:s/>a<text:s/>positive<text:s/>effect<text:s/>on<text:s/>their<text:s/>community.</text:span></text:p>
          </text:list-item>
        </text:list>
        <text:p text:style-name="P77"/>
        <text:p text:style-name="P78"><text:span text:style-name="T78_1">Overall,<text:s/>the<text:s/>programme<text:s/>delivered<text:s/>strong<text:s/>results<text:s/>at<text:s/>output<text:s/>level,<text:s/>especially<text:s/>in<text:s/>community<text:s/>peacebuilding,<text:s/>local<text:s/>trust-building<text:s/>and<text:s/>conflict<text:s/>analysis.<text:s/>Progress<text:s/>at<text:s/>outcome<text:s/>level<text:s/>was<text:s/>more<text:s/>mixed<text:s/>because<text:s/>long-term<text:s/>institutional<text:s/>and<text:s/>political<text:s/>change<text:s/>was<text:s/>harder<text:s/>to<text:s/>achieve<text:s/>in<text:s/>a<text:s/>fragile<text:s/>and<text:s/>fast-changing<text:s/>context</text:span><text:span text:style-name="T78_2">.</text:span></text:p>
        <text:p text:style-name="P79"/>
        <text:h text:style-name="P80" text:outline-level="5"><text:span text:style-name="T80_1">Major</text:span><text:span text:style-name="T80_2"><text:s/></text:span><text:span text:style-name="T80_3">lessons</text:span><text:span text:style-name="T80_4"><text:s/></text:span><text:span text:style-name="T80_5">learned,</text:span><text:span text:style-name="T80_6"><text:s/></text:span><text:span text:style-name="T80_7">evidence</text:span><text:span text:style-name="T80_8"><text:s/></text:span><text:span text:style-name="T80_9">generated</text:span><text:span text:style-name="T80_10"><text:s/></text:span><text:span text:style-name="T80_11">and</text:span><text:span text:style-name="T80_12"><text:s/></text:span><text:span text:style-name="T80_13">recommendations</text:span><text:span text:style-name="T80_14"><text:s/></text:span></text:h>
        <text:p text:style-name="P81"/>
        <text:p text:style-name="P82"><text:span text:style-name="T82_1">Across</text:span><text:span text:style-name="T82_2"><text:s/></text:span><text:span text:style-name="T82_3">its</text:span><text:span text:style-name="T82_4"><text:s/></text:span><text:span text:style-name="T82_5">lifecycle,</text:span><text:span text:style-name="T82_6"><text:s/></text:span><text:span text:style-name="T82_7">the<text:s/>programme<text:s/></text:span><text:span text:style-name="T82_8">demonstrated</text:span><text:span text:style-name="T82_9"><text:s/></text:span><text:span text:style-name="T82_10">that</text:span><text:span text:style-name="T82_11"><text:s/></text:span><text:span text:style-name="T82_12">peacebuilding</text:span><text:span text:style-name="T82_13"><text:s/></text:span><text:span text:style-name="T82_14">impact</text:span><text:span text:style-name="T82_15"><text:s/></text:span><text:span text:style-name="T82_16">in</text:span><text:span text:style-name="T82_17"><text:s/></text:span><text:span text:style-name="T82_18">fragile</text:span><text:span text:style-name="T82_19"><text:s/></text:span><text:span text:style-name="T82_20">and</text:span><text:span text:style-name="T82_21"><text:s/></text:span><text:span text:style-name="T82_22">conflict-affected</text:span><text:span text:style-name="T82_23"><text:s/></text:span><text:span text:style-name="T82_24">contexts</text:span><text:span text:style-name="T82_25"><text:s/></text:span><text:span text:style-name="T82_26">is</text:span><text:span text:style-name="T82_27"><text:s/></text:span><text:span text:style-name="T82_28">maximised</text:span><text:span text:style-name="T82_29"><text:s/></text:span><text:span text:style-name="T82_30">when<text:s/>programmes<text:s/>combine<text:s/>adaptive<text:s/>management,<text:s/>deeply<text:s/>localised<text:s/>delivery,<text:s/>and<text:s/>strong<text:s/>engagement<text:s/>with<text:s/>communities,<text:s/>local<text:s/>authorities<text:s/>and<text:s/>national<text:s/>stakeholders.<text:s/></text:span><text:span text:style-name="T82_31">Though<text:s/>the<text:s/>programme<text:s/>delivered<text:s/>at<text:s/>output<text:s/>level,<text:s/>an<text:s/>important<text:s/>lesson<text:s/>to<text:s/>note<text:s/></text:span><text:span text:style-name="T82_32">is<text:s/></text:span><text:span text:style-name="T82_33">that<text:s/>this<text:s/>didn’t<text:s/>always<text:s/>translate<text:s/>to<text:s/>delivery<text:s/>at<text:s/>outcome<text:s/>level<text:s/>in<text:s/>the<text:s/>time<text:s/>frame<text:s/>available</text:span><text:span text:style-name="T82_34">.<text:s text:c="2"/></text:span><text:span text:style-name="T82_35">Key<text:s/>lessons<text:s/>include:<text:s/></text:span></text:p>
        <text:p text:style-name="P83"/>
        <text:list text:style-name="LS26" xml:id="list11">
          <text:list-item>
            <text:p text:style-name="P84"><text:span text:style-name="T84_1">Lesson<text:s/>1:<text:s/>Behaviour<text:s/>change<text:s/></text:span><text:span text:style-name="T84_2">is<text:s/>more<text:s/>likely</text:span><text:span text:style-name="T84_3"><text:s/></text:span><text:span text:style-name="T84_4">when<text:s/>local<text:s/>communities<text:s/>are<text:s/>empowered<text:s/>to<text:s/>drive<text:s/>change<text:s/>thems</text:span><text:span text:style-name="T84_5">e</text:span><text:span text:style-name="T84_6">lves.</text:span><text:span text:style-name="T84_7"><text:s/>Community</text:span><text:span text:style-name="T84_8">level<text:s/>dialogue<text:s/>was<text:s/>most<text:s/>effective<text:s/>when<text:s/>delivered<text:s/>by<text:s/>trusted<text:s/>local<text:s/>facilitators<text:s/>and<text:s/>embedded<text:s/>in<text:s/>ongoing<text:s/>peer</text:span><text:span text:style-name="T84_9">led<text:s/>processes<text:s/>rather<text:s/>than<text:s/>one</text:span><text:span text:style-name="T84_10">off<text:s/>workshops.<text:s/>Gender</text:span><text:span text:style-name="T84_11">transformative<text:s/>approaches<text:s/>contributed<text:s/>to<text:s/>more<text:s/>inclusive<text:s/>participation<text:s/>and<text:s/>sustained<text:s/>engagement.</text:span><text:span text:style-name="T84_12"><office:annotation><dc:creator>Jonas Pohlmann</dc:creator><text:p text:style-name="P85"><text:span text:style-name="T85_1">I'd<text:s/>guess<text:s/>Dom<text:s/>will<text:s/>feel<text:s/>this<text:s/>is<text:s/>too<text:s/>abstract<text:s/>and<text:s/>ask<text:s/>for<text:s/>a<text:s/>plain<text:s/>English<text:s/>version.<text:s/>My<text:s/>view<text:s/>is<text:s/>that<text:s/>behaviour<text:s/>change<text:s/>is<text:s/>part<text:s/>and<text:s/>parcel<text:s/>of<text:s/>any<text:s/>change<text:s/>process<text:s/>-<text:s/>including<text:s/>for<text:s/>social<text:s/>cohesion.<text:s/>But<text:s/>that<text:s/>is<text:s/>not<text:s/>quite<text:s/>a<text:s/>lesson,<text:s/>but<text:s/>an<text:s/>assumption<text:s/>of<text:s/>the<text:s/>theory<text:s/>of<text:s/>change<text:s/>from<text:s/>the<text:s/>onset.<text:s/>I<text:s/>don't<text:s/>quite<text:s/>get<text:s/>the<text:s/>lesson<text:s/>here,<text:s/>but<text:s/>it<text:s/>seems<text:s/>to<text:s/>be<text:s/>around<text:s/>the<text:s/>important<text:s/>of<text:s/>trusted<text:s/>mediators<text:s/>to<text:s/>drive<text:s/>behaviour<text:s/>change<text:s/>-<text:s/>i.e.<text:s/>communities<text:s/>working<text:s/>with<text:s/>communities<text:s/>.<text:s/>So,<text:s/>the<text:s/>lesson<text:s/>looks<text:s/>like<text:s/>the<text:s/>importance<text:s/>of<text:s/>empowering<text:s/>local<text:s/>communities<text:s/>to<text:s/>drive<text:s/>change<text:s/>themselves,<text:s/>instead<text:s/>of<text:s/>supporting<text:s/>other<text:s/>players<text:s/>to<text:s/>drive<text:s/>this<text:s/>change.<text:s/></text:span></text:p></office:annotation></text:span></text:p>
          </text:list-item>
          <text:list-item>
            <text:p text:style-name="P86"><text:span text:style-name="T86_1">Lesson<text:s/>2:<text:s/></text:span><text:span text:style-name="T86_2"><text:s/></text:span><text:span text:style-name="T86_3">I</text:span><text:span text:style-name="T86_4">n<text:s/>fragile<text:s/>and<text:s/>conflict</text:span><text:span text:style-name="T86_5">affected<text:s/>settings,<text:s/>trust<text:s/>between<text:s/>communities<text:s/>and<text:s/>institutions<text:s/>cannot<text:s/>be<text:s/>assumed.<text:s/></text:span><text:span text:style-name="T86_6">Trust</text:span><text:span text:style-name="T86_7">building<text:s/>relies<text:s/>on<text:s/>legitimacy<text:s/>and<text:s/>is<text:s/>most<text:s/>likely<text:s/>to<text:s/>happen<text:s/>when<text:s/>delivered<text:s/></text:span><text:span text:style-name="T86_8">peer-to-peer</text:span><text:span text:style-name="T86_9">.<text:s/></text:span><text:span text:style-name="T86_10"><text:s/></text:span><text:span text:style-name="T86_11">It</text:span><text:span text:style-name="T86_12"><text:s/></text:span><text:span text:style-name="T86_13">is<text:s/>important<text:s/>to<text:s/>invest<text:s/>in<text:s/></text:span><text:span text:style-name="T86_14">high-quality</text:span><text:span text:style-name="T86_15"><text:s/>facilitation<text:s/>to<text:s/>support<text:s/>trust-building<text:s/>especially<text:s/>between<text:s/>communities<text:s/>and<text:s/>institutions<text:s/>where<text:s/>trust<text:s/>is<text:s/>non-</text:span><text:span text:style-name="T86_16">existent</text:span><text:span text:style-name="T86_17">.</text:span></text:p>
          </text:list-item>
          <text:list-item>
            <text:p text:style-name="P87"><text:span text:style-name="T87_1"><office:annotation><dc:creator>Dominic Ashton</dc:creator><text:p text:style-name="P88"><text:span text:style-name="T88_1">This<text:s/>lesson<text:s/>is<text:s/>a<text:s/>little<text:s/>confusing<text:s/>with<text:s/>a<text:s/>few<text:s/>different<text:s/>parts<text:s/>to<text:s/>it.<text:s/>I<text:s/>would<text:s/>be<text:s/>wary<text:s/>of<text:s/>categorical<text:s/>statements<text:s/>unless<text:s/>we<text:s/>have<text:s/>strong<text:s/>evidence<text:s/>to<text:s/>back-up.<text:s/>E.g.<text:s/>on<text:s/>financial<text:s/>benefits<text:s/>here.<text:s/>Suggest<text:s/>re-working<text:s/>this<text:s/>lesson<text:s/>to<text:s/>be<text:s/>clearer.</text:span></text:p></office:annotation></text:span><text:span text:style-name="T88_2"><office:annotation><dc:creator>Louise Edwards</dc:creator><text:p text:style-name="P89"><text:span text:style-name="T89_1">wording<text:s/>amended</text:span></text:p></office:annotation></text:span><text:span text:style-name="T89_2">Lesson<text:s/>3:<text:s/>Small,<text:s/>community</text:span><text:span text:style-name="T89_3">prioritised<text:s/>grants<text:s/>and<text:s/>joint<text:s/>initiatives<text:s/>helped<text:s/>convert<text:s/></text:span><text:span text:style-name="T89_4">discussion</text:span><text:span text:style-name="T89_5"><text:s/>and<text:s/>dialogue</text:span><text:span text:style-name="T89_6"><text:s/>into<text:s/>practice</text:span><text:span text:style-name="T89_7"><text:s/></text:span><text:span text:style-name="T89_8">with</text:span><text:span text:style-name="T89_9"><text:s/>meaningful<text:s/>improv</text:span><text:span text:style-name="T89_10">e</text:span><text:span text:style-name="T89_11">ments<text:s/>to<text:s/>people’s<text:s/>lives.<text:s text:c="2"/></text:span><text:span text:style-name="T89_12">This<text:s/>was<text:s/>important<text:s/></text:span><text:span text:style-name="T89_13">to<text:s/>counter<text:s/></text:span><text:span text:style-name="T89_14">dialogue<text:s/>fatigue<text:s/>and</text:span><text:span text:style-name="T89_15"><text:s/></text:span><text:span text:style-name="T89_16">reinforce<text:s/>collective<text:s/>ownership<text:s/>of<text:s/>peacebuilding<text:s/>efforts.</text:span><text:span text:style-name="T89_17"><text:s text:c="2"/>However,<text:s/>sequencing<text:s/></text:span><text:span text:style-name="T89_18">is<text:s/></text:span><text:span text:style-name="T89_19">important.<text:s text:c="2"/>Deliberate<text:s/>investment<text:s/>in<text:s/>creating<text:s/>“safe”<text:s/>spaces,<text:s/>first,<text:s/>followed<text:s/>by<text:s/>grant<text:s/>mechanism</text:span><text:span text:style-name="T89_20">s</text:span><text:span text:style-name="T89_21">,<text:s/></text:span><text:span text:style-name="T89_22">rather<text:s/>than<text:s/>doing<text:s/>the<text:s/>two<text:s/>at<text:s/>the<text:s/>same<text:s/>time,<text:s/></text:span><text:span text:style-name="T89_23">is</text:span><text:span text:style-name="T89_24"><text:s/>essential,<text:s/>even<text:s/>if<text:s/>it<text:s/>slows<text:s/>early<text:s/>delivery.<text:s text:c="2"/></text:span><text:span text:style-name="T89_25"><office:annotation><dc:creator>Dominic Ashton</dc:creator><text:p text:style-name="P90"><text:span text:style-name="T90_1">This<text:s/>lesson<text:s/>is<text:s/>a<text:s/>little<text:s/>confusing<text:s/>with<text:s/>a<text:s/>few<text:s/>different<text:s/>parts<text:s/>to<text:s/>it.<text:s/>I<text:s/>would<text:s/>be<text:s/>wary<text:s/>of<text:s/>categorical<text:s/>statements<text:s/>unless<text:s/>we<text:s/>have<text:s/>strong<text:s/>evidence<text:s/>to<text:s/>back-up.<text:s/>E.g.<text:s/>on<text:s/>financial<text:s/>benefits<text:s/>here.<text:s/>Suggest<text:s/>re-working<text:s/>this<text:s/>lesson<text:s/>to<text:s/>be<text:s/>clearer.</text:span></text:p></office:annotation></text:span><text:span text:style-name="T90_2"><office:annotation><dc:creator>Louise Edwards</dc:creator><text:p text:style-name="P91"><text:span text:style-name="T91_1">wording<text:s/>amended<text:s/>and<text:s/>part<text:s/>of<text:s/>the<text:s/>lesson<text:s/>moved<text:s/>to<text:s/>lesson<text:s/>3,<text:s/>so<text:s/>hopefully<text:s/>reads<text:s/>better<text:s/>now.</text:span></text:p></office:annotation></text:span><text:span text:style-name="T91_2"><office:annotation><dc:creator>Jonas Pohlmann</dc:creator><text:p text:style-name="P92"><text:span text:style-name="T92_1">Plain<text:s/>English<text:s/>-<text:s/>Dialogue<text:s/>is<text:s/>more<text:s/>effective<text:s/>when<text:s/>it<text:s/>delivers<text:s/>concrete/tangible<text:s/>benefits.<text:s/>Whereas<text:s/>discussions<text:s/>often<text:s/>include<text:s/>issues<text:s/>beyond<text:s/>the<text:s/>reach<text:s/>of<text:s/>local<text:s/>solutions,<text:s/>dialogue<text:s/>efforts<text:s/>need<text:s/>to<text:s/>go<text:s/>beyond<text:s/>talking<text:s/>shops,<text:s/>and<text:s/>translate<text:s/>into<text:s/>meaningful<text:s/>improvements<text:s/>to<text:s/>people's<text:s/>livelihoods.<text:s/></text:span></text:p></office:annotation></text:span></text:p>
          </text:list-item>
          <text:list-item>
            <text:p text:style-name="P93"><text:span text:style-name="T93_1">Lesson<text:s/>4:<text:s/></text:span><text:span text:style-name="T93_2">Institutional<text:s/>engagement<text:s/>requires<text:s/>flexibility<text:s/>and<text:s/>realistic<text:s/>metrics.</text:span><text:span text:style-name="T93_3"><text:s/></text:span><text:span text:style-name="T93_4"><office:annotation><dc:creator>Dominic Ashton</dc:creator><text:p text:style-name="P94"><text:span text:style-name="T94_1">Suggest<text:s/>simplifying<text:s/>this<text:s/>lesson.<text:s/>From<text:s/>what<text:s/>I<text:s/>understand<text:s/>-<text:s/>a<text:s/>focus<text:s/>on<text:s/>the<text:s/>number<text:s/>of<text:s/>people<text:s/>participating,<text:s/>rather<text:s/>than<text:s/>whether<text:s/>they<text:s/>are<text:s/>the<text:s/>right<text:s/>people,<text:s/>risk<text:s/>understating<text:s/>progress.<text:s/>And<text:s/>focus<text:s/>on<text:s/>qualitative<text:s/>too<text:s/>critical.</text:span></text:p></office:annotation></text:span><text:span text:style-name="T94_2"><office:annotation><dc:creator>Louise Edwards</dc:creator><text:p text:style-name="P95"><text:span text:style-name="T95_1">language<text:s/>amended.</text:span></text:p></office:annotation></text:span><text:span text:style-name="T95_2">Qualitati</text:span><text:span text:style-name="T95_3"><office:annotation><dc:creator>Jonas Pohlmann</dc:creator><text:p text:style-name="P96"><text:span text:style-name="T96_1">A<text:s/>bit<text:s/>vague<text:s/>-<text:s/>participation<text:s/>near<text:s/>complete<text:s/>means<text:s/>what?<text:s/>We<text:s/>know<text:s/>that<text:s/>'workshoping'<text:s/>change<text:s/>doesn't<text:s/>cut<text:s/>it,<text:s/>but<text:s/>what<text:s/>else<text:s/>have<text:s/>we<text:s/>learned?</text:span></text:p></office:annotation></text:span><text:span text:style-name="T96_2">ve<text:s/>evidence<text:s/>provided<text:s/>a<text:s/>more<text:s/>accurate<text:s/>picture<text:s/>of<text:s/>incremental<text:s/>institutional<text:s/>change<text:s/>then<text:s/>quant</text:span><text:span text:style-name="T96_3">it</text:span><text:span text:style-name="T96_4">a</text:span><text:span text:style-name="T96_5">t</text:span><text:span text:style-name="T96_6">i</text:span><text:span text:style-name="T96_7">ve<text:s/>metrics.</text:span><text:span text:style-name="T96_8"><text:s/></text:span><text:span text:style-name="T96_9">Focussing<text:s/>on<text:s/>the<text:s/>number<text:s/>of<text:s/>participants<text:s/>rather<text:s/>than<text:s/>whether<text:s/>they<text:s/>are<text:s/>the<text:s/>right<text:s/>people<text:s/>risks<text:s/>understating<text:s/>progress.</text:span><text:span text:style-name="T96_10"><text:s/></text:span><text:span text:style-name="T96_11"><office:annotation><dc:creator>Jonas Pohlmann</dc:creator><text:p text:style-name="P97"><text:span text:style-name="T97_1">A<text:s/>bit<text:s/>vague<text:s/>-<text:s/>participation<text:s/>near<text:s/>complete<text:s/>means<text:s/>what?<text:s/>We<text:s/>know<text:s/>that<text:s/>'workshoping'<text:s/>change<text:s/>doesn't<text:s/>cut<text:s/>it,<text:s/>but<text:s/>what<text:s/>else<text:s/>have<text:s/>we<text:s/>learned?</text:span></text:p></office:annotation></text:span></text:p>
          </text:list-item>
          <text:list-item>
            <text:p text:style-name="P98"><text:span text:style-name="T98_1">Lesson<text:s/>5:<text:s/>Continuous<text:s/>conflict<text:s/>analysis<text:s/>strengthens<text:s/>adaptive<text:s/>management.</text:span><text:span text:style-name="T98_2"><text:s/>Embedded<text:s/>analytical<text:s/>capacity<text:s/>enabled<text:s/>PSMP<text:s/>and<text:s/>external<text:s/>stakeholders<text:s/>to<text:s/>adjust<text:s/>programming<text:s/>in<text:s/>response<text:s/>to<text:s/>shifting<text:s/>risks<text:s/>and<text:s/>political<text:s/>dynamics.</text:span></text:p>
          </text:list-item>
          <text:list-item>
            <text:p text:style-name="P99"><text:span text:style-name="T99_1">Lesson<text:s/>6:<text:s/></text:span><text:span text:style-name="T99_2">Greater<text:s/>realism<text:s/></text:span><text:span text:style-name="T99_3">on<text:s/></text:span><text:span text:style-name="T99_4">setting<text:s/></text:span><text:span text:style-name="T99_5">outcome</text:span><text:span text:style-name="T99_6">s<text:s/>required</text:span><text:span text:style-name="T99_7">.</text:span><text:span text:style-name="T99_8"><text:s text:c="2"/></text:span><text:span text:style-name="T99_9">Des</text:span><text:span text:style-name="T99_10">pite<text:s/>meeting<text:s/>most<text:s/>output<text:s/>targets,<text:s/>progress<text:s/>towards<text:s/>outcomes<text:s/>was<text:s/>more<text:s/>limited.<text:s text:c="2"/>This<text:s/>is<text:s/>partly<text:s/>due<text:s/>to<text:s/>events<text:s/>outside<text:s/>of<text:s/>the<text:s/>programme’s<text:s/>control<text:s/>and<text:s/>the<text:s/>realism<text:s/>that<text:s/>needs<text:s/>to<text:s/>be<text:s/>applied<text:s/>when<text:s/>trying<text:s/>to<text:s/>achieve<text:s/>significant<text:s/>cha</text:span><text:span text:style-name="T99_11">nge<text:s/>in<text:s/></text:span><text:span text:style-name="T99_12">a<text:s/>very<text:s/>complex<text:s/>context</text:span><text:span text:style-name="T99_13"><text:s/>with<text:s/></text:span><text:span text:style-name="T99_14">a<text:s/>short<text:s/>timeframe</text:span><text:span text:style-name="T99_15"><text:s/>and<text:s/>with<text:s/>limited<text:s/>resources</text:span><text:span text:style-name="T99_16">.<text:s/></text:span><text:span text:style-name="T99_17"><office:annotation><dc:creator>Dominic Ashton</dc:creator><text:p text:style-name="P100"><text:span text:style-name="T100_1">If<text:s/>want<text:s/>to<text:s/>include<text:s/>I’d<text:s/>suggest<text:s/>it<text:s/>needs<text:s/>reframing.<text:s/>Was<text:s/>it<text:s/>that<text:s/>link<text:s/>between<text:s/>outputs<text:s/>and<text:s/>outcomes<text:s/>was<text:s/>unrealistic?<text:s/>That<text:s/>stuff<text:s/>out<text:s/>of<text:s/>our<text:s/>control<text:s/>happens.<text:s/>That<text:s/>we<text:s/>need<text:s/>to<text:s/>adjust<text:s/>more<text:s/>as<text:s/>we<text:s/>go<text:s/>etc.<text:s/></text:span></text:p></office:annotation></text:span><text:span text:style-name="T100_2"><office:annotation><dc:creator>Louise Edwards</dc:creator><text:p text:style-name="P101"><text:span text:style-name="T101_1">The<text:s/>outcomes<text:s/>were<text:s/>perhaps<text:s/>a<text:s/>bit<text:s/>ambitious<text:s/>at<text:s/>the<text:s/>start<text:s/>for<text:s/>the<text:s/>budget<text:s/>and<text:s/>timescale<text:s/>available<text:s/>but<text:s/>the<text:s/>decision<text:s/>was<text:s/>taken<text:s/>not<text:s/>to<text:s/>change<text:s/>the<text:s/>outcomes,<text:s/>so<text:s/>the<text:s/>programme<text:s/>was<text:s/>never<text:s/>going<text:s/>to<text:s/>be<text:s/>able<text:s/>to<text:s/>meet<text:s/>the<text:s/>outcomes.<text:s text:c="2"/>For<text:s/>example,<text:s/>it<text:s/>wasn't<text:s/>possible<text:s/>for<text:s/>this<text:s/>programme<text:s/>to<text:s/>prevent<text:s/>further<text:s/>radicalisation<text:s/>as<text:s/>this<text:s/>programme<text:s/>had<text:s/>no<text:s/>control<text:s/>over<text:s/>changing<text:s/>the<text:s/>political<text:s/>economy<text:s/>which<text:s/>is<text:s/>behind<text:s/>alot<text:s/>of<text:s/>the<text:s/>drivers,<text:s/>or<text:s/>any<text:s/>ability<text:s/>to<text:s/>counter<text:s/>ISM's<text:s/>movements<text:s/>or<text:s/>narrative.<text:s text:c="2"/>I<text:s/>can<text:s/>remove<text:s/>or<text:s/>adjust<text:s/>the<text:s/>language<text:s/>but<text:s/>I<text:s/>think<text:s/>ultimately<text:s/>the<text:s/>lesson<text:s/>is<text:s/>for<text:s/>us<text:s/>to<text:s/>make<text:s/>sure<text:s/>outcomes<text:s/>are<text:s/>realistic<text:s/>or<text:s/>that<text:s/>there<text:s/>is<text:s/>greater<text:s/>synergy<text:s/>between<text:s/>outputs<text:s/>and<text:s/>outcomes<text:s/>but<text:s/>I<text:s/>think<text:s/>for<text:s/>this<text:s/>programme<text:s/>that<text:s/>was<text:s/>never<text:s/>going<text:s/>to<text:s/>be<text:s/>possible.</text:span></text:p></office:annotation></text:span></text:p>
          </text:list-item>
          <text:list-item>
            <text:p text:style-name="P102"><text:span text:style-name="T102_1">Lesson<text:s/>7:<text:s/></text:span><text:span text:style-name="T102_2">Establish<text:s/></text:span><text:span text:style-name="T102_3">flexible<text:s/>delivery<text:s/>m</text:span><text:span text:style-name="T102_4">echanisms<text:s/>from<text:s/>the<text:s/>outset.<text:s text:c="2"/></text:span><text:span text:style-name="T102_5">The<text:s/>addition<text:s/>of<text:s/>a<text:s/>flexible<text:s/>mechanism<text:s/>to<text:s/>contract<text:s/>directly<text:s/>during<text:s/>the<text:s/>programme<text:s/></text:span><text:span text:style-name="T102_6">enabled<text:s/>important<text:s/>interventions<text:s/>that<text:s/>complemented<text:s/>the<text:s/>main<text:s/>components.<text:s/></text:span><text:span text:style-name="T102_7"><text:s/></text:span></text:p>
          </text:list-item>
          <text:list-item>
            <text:p text:style-name="P103"><text:span text:style-name="T103_1">Lesson<text:s/>10:</text:span><text:span text:style-name="T103_2"><text:s/></text:span><text:span text:style-name="T103_3">A</text:span><text:span text:style-name="T103_4">mplifying<text:s/>grassroots<text:s/>achievements</text:span><text:span text:style-name="T103_5"><text:s/>and</text:span><text:span text:style-name="T103_6"><text:s/>reinforcing<text:s/>positive<text:s/>examples<text:s/>of<text:s/>community–security<text:s/>collaboration</text:span><text:span text:style-name="T103_7"><text:s/>can</text:span><text:span text:style-name="T103_8"><text:s/></text:span><text:span text:style-name="T103_9">positively<text:s/></text:span><text:span text:style-name="T103_10">shap</text:span><text:span text:style-name="T103_11">e</text:span><text:span text:style-name="T103_12"><text:s/>perceptions<text:s/>around<text:s/>accountability<text:s/>and<text:s/>resilience</text:span><text:span text:style-name="T103_13">.<text:s/>In<text:s/>fragile<text:s/>contexts,<text:s/>strategic<text:s/>outreach,<text:s/>grounded<text:s/>in<text:s/>trust,<text:s/>local<text:s/>voices<text:s/>and<text:s/>adaptive<text:s/>channels,<text:s/>can<text:s/>be<text:s/>a<text:s/>catalyst<text:s/>for<text:s/>behavioural<text:s/>and<text:s/>institutional<text:s/>change.</text:span></text:p>
          </text:list-item>
        </text:list>
        <text:p text:style-name="P104"/>
        <text:p text:style-name="P105"><text:span text:style-name="T105_1">.</text:span><text:span text:style-name="T105_2"><office:annotation><dc:creator>Dominic Ashton</dc:creator><text:p text:style-name="P106"><text:span text:style-name="T106_1">Not<text:s/>sure<text:s/>why<text:s/>this<text:s/>isn’t<text:s/>a<text:s/>lesson<text:s/>or<text:s/>perhaps<text:s/>better<text:s/>reframed<text:s/>as<text:s/>recommendation<text:s/>-<text:s/>with<text:s/>who/how<text:s/>we<text:s/>will<text:s/>take<text:s/>this<text:s/>forward.</text:span></text:p></office:annotation></text:span><text:span text:style-name="T106_2"><office:annotation><dc:creator>Louise Edwards</dc:creator><text:p text:style-name="P107"><text:span text:style-name="T107_1">Yes,<text:s/>that<text:s/>makes<text:s/>sense.<text:s text:c="2"/>Have<text:s/>moved<text:s/>down<text:s/>to<text:s/>recommendations<text:s/>and<text:s/>suggested<text:s/>that<text:s/>this<text:s/>can<text:s/>be<text:s/>taken<text:s/>forward<text:s/>as<text:s/>part<text:s/>of<text:s/>our<text:s/>R&amp;R<text:s/>conflict<text:s/>workstream<text:s/>as<text:s/>we<text:s/>will<text:s/>continue<text:s/>to<text:s/>fund<text:s/>some<text:s/>of<text:s/>this<text:s/>work<text:s/>as<text:s/>we<text:s/>work<text:s/>up<text:s/>the<text:s/>proposal<text:s/>for<text:s/>the<text:s/>Private<text:s/>Sector<text:s/>to<text:s/>continue<text:s/>the<text:s/>work<text:s/>through<text:s/>the<text:s/>pooled<text:s/>fund.</text:span></text:p></office:annotation></text:span><text:span text:style-name="T107_2">Key<text:s/>recommendations<text:s/>for<text:s/>future<text:s/>programming</text:span><text:span text:style-name="T107_3">:</text:span></text:p>
        <text:p text:style-name="P108"/>
        <text:list text:style-name="LS7" xml:id="list19">
          <text:list-item>
            <text:p text:style-name="P109"><text:span text:style-name="T109_1">Invest<text:s/>early<text:s/>in<text:s/></text:span><text:span text:style-name="T109_2">peer</text:span><text:span text:style-name="T109_3">led,<text:s/>locally<text:s/>embedded<text:s/>facilitation<text:s/>models</text:span><text:span text:style-name="T109_4"><text:s/>to<text:s/>increase<text:s/>resilience<text:s/>to<text:s/>insecurity<text:s/>and<text:s/>access<text:s/>constraints.</text:span><text:span text:style-name="T109_5"><text:s text:c="2"/></text:span><text:span text:style-name="T109_6">Prioritise<text:s/></text:span><text:span text:style-name="T109_7">implementing<text:s/>partners<text:s/>with<text:s/>credibility<text:s/>with<text:s/>beneficiaries<text:s/>and<text:s/>those<text:s/>with<text:s/>local<text:s/>knowledge<text:s/>to<text:s/>ensure<text:s/>activity<text:s/>is<text:s/>designed<text:s/>and<text:s/>delivered<text:s/>to<text:s/>allow<text:s/>for<text:s/>local<text:s/>contexts<text:s/>and<text:s/>sensitivities.</text:span></text:p>
          </text:list-item>
          <text:list-item>
            <text:p text:style-name="P110"><text:span text:style-name="T110_1">Treat<text:s/></text:span><text:span text:style-name="T110_2">trust</text:span><text:span text:style-name="T110_3">building<text:s/>and<text:s/>behaviour<text:s/>change</text:span><text:span text:style-name="T110_4"><text:s/>as<text:s/>explicit<text:s/>interim<text:s/>outcomes,<text:s/>with<text:s/>indicators<text:s/>suited<text:s/>to<text:s/>fragile<text:s/>contexts.</text:span></text:p>
          </text:list-item>
          <text:list-item>
            <text:p text:style-name="P111"><text:span text:style-name="T111_1">Supp</text:span><text:span text:style-name="T111_2">lement</text:span><text:span text:style-name="T111_3"><text:s/>dialogue</text:span><text:span text:style-name="T111_4"><text:s/>and<text:s/></text:span><text:span text:style-name="T111_5">conflict<text:s/>resolution<text:s/></text:span><text:span text:style-name="T111_6">discussion</text:span><text:span text:style-name="T111_7">s</text:span><text:span text:style-name="T111_8"><text:s/></text:span><text:span text:style-name="T111_9">with<text:s/></text:span><text:span text:style-name="T111_10">s</text:span><text:span text:style-name="T111_11">mall<text:s/>community</text:span><text:span text:style-name="T111_12">-</text:span><text:span text:style-name="T111_13">based<text:s/>grant</text:span><text:span text:style-name="T111_14">s</text:span><text:span text:style-name="T111_15"><text:s/>and<text:s/>joint<text:s/>action<text:s/>plans</text:span><text:span text:style-name="T111_16"><text:s/></text:span><text:span text:style-name="T111_17">to<text:s/>ensure</text:span><text:span text:style-name="T111_18"><text:s/></text:span><text:span text:style-name="T111_19">people<text:s/>see<text:s/>meaningful<text:s/>change<text:s/>in<text:s/>their<text:s/>daily<text:s/>lives<text:s/>and<text:s/>behavioura</text:span><text:span text:style-name="T111_20">l<text:s/></text:span><text:span text:style-name="T111_21">change<text:s/></text:span><text:span text:style-name="T111_22">from<text:s/>peacebuilding<text:s/>efforts</text:span><text:span text:style-name="T111_23"><text:s/></text:span><text:span text:style-name="T111_24">becomes<text:s/>a<text:s/>part<text:s/>of<text:s/>everyday<text:s/>life.</text:span><text:span text:style-name="T111_25"><office:annotation><dc:creator>Dominic Ashton</dc:creator><text:p text:style-name="P112"><text:span text:style-name="T112_1">Reword<text:s/>to<text:s/>make<text:s/>clearer.<text:s/>Not<text:s/>sure<text:s/>about<text:s/>“change<text:s/>from<text:s/>peacebuilding’.<text:s/>Lesson<text:s/>3<text:s/>has<text:s/>clearer<text:s/>language<text:s/>to<text:s/>use.<text:s/></text:span></text:p></office:annotation></text:span><text:span text:style-name="T112_2"><office:annotation><dc:creator>Louise Edwards</dc:creator><text:p text:style-name="P113"><text:span text:style-name="T113_1">language<text:s/>hopefully<text:s/>now<text:s/>a<text:s/>bit<text:s/>clearer</text:span></text:p></office:annotation></text:span><text:span text:style-name="T113_2"><office:annotation><dc:creator>Jonas Pohlmann</dc:creator><text:p text:style-name="P114"><text:span text:style-name="T114_1">Plain<text:s/>English</text:span></text:p></office:annotation></text:span><text:span text:style-name="T114_2"><office:annotation><dc:creator>James Turner</dc:creator><text:p text:style-name="P115"><text:span text:style-name="T115_1">I<text:s/>think<text:s/>I<text:s/>get<text:s/>what<text:s/>this<text:s/>is<text:s/>saying.<text:s/>“translate<text:s/>dialogue<text:s/>into<text:s/>practical<text:s/>action<text:s/>to<text:s/>be<text:s/>led<text:s/>by<text:s/>the<text:s/>affected<text:s/>communities<text:s/>to<text:s/>ensure<text:s/>change<text:s/>from….”<text:s/>maybe?</text:span></text:p></office:annotation></text:span></text:p>
          </text:list-item>
          <text:list-item>
            <text:p text:style-name="P116"><text:span text:style-name="T116_1">Wh</text:span><text:span text:style-name="T116_2">en<text:s/>designing<text:s/>engagements<text:s/>with<text:s/>institutions<text:s/></text:span><text:span text:style-name="T116_3">and<text:s/>the<text:s/>private<text:s/>sector<text:s/></text:span><text:span text:style-name="T116_4">make<text:s/>them<text:s/>flexible<text:s/>enough<text:s/>to<text:s/>allow<text:s/>for<text:s/>changes<text:s/>in<text:s/>context<text:s/>and<text:s/>personnel<text:s/>changes.<text:s/></text:span><text:span text:style-name="T116_5">In<text:s/>a<text:s/>conflict<text:s/>setting,<text:s/>n</text:span><text:span text:style-name="T116_6">ot<text:s/>everyone<text:s/>wi</text:span><text:span text:style-name="T116_7">ll<text:s/>be<text:s/>able<text:s/>to<text:s/>attend<text:s/></text:span><text:span text:style-name="T116_8">scheduled</text:span><text:span text:style-name="T116_9"><text:s/></text:span><text:span text:style-name="T116_10">workshops<text:s/>and<text:s/>meetings</text:span><text:span text:style-name="T116_11">,</text:span><text:span text:style-name="T116_12"><text:s/>so<text:s/>it<text:s/>is<text:s/>important<text:s/>to<text:s/>ensure<text:s/>flexibility<text:s/>to<text:s/></text:span><text:span text:style-name="T116_13">accommodate</text:span><text:span text:style-name="T116_14"><text:s/>changing<text:s/>levels<text:s/>of<text:s/>attendance.</text:span><text:span text:style-name="T116_15"><text:s/></text:span><text:span text:style-name="T116_16"><office:annotation><dc:creator>Jonas Pohlmann</dc:creator><text:p text:style-name="P117"><text:span text:style-name="T117_1">Plain<text:s/>English</text:span></text:p></office:annotation></text:span><text:span text:style-name="T117_2"><office:annotation><dc:creator>Dominic Ashton</dc:creator><text:p text:style-name="P118"><text:span text:style-name="T118_1">Again,<text:s/>can<text:s/>be<text:s/>even<text:s/>clearer.<text:s/>Imagine<text:s/>you<text:s/>were<text:s/>telling<text:s/>someone<text:s/>exactly<text:s/>what<text:s/>they<text:s/>need<text:s/>to<text:s/>do<text:s/>as<text:s/>they<text:s/>set-up<text:s/>a<text:s/>new<text:s/>programme.<text:s/></text:span></text:p></office:annotation></text:span><text:span text:style-name="T118_2"><office:annotation><dc:creator>Louise Edwards</dc:creator><text:p text:style-name="P119"><text:span text:style-name="T119_1">hopefully<text:s/>clearer<text:s/>now</text:span></text:p></office:annotation></text:span></text:p>
          </text:list-item>
          <text:list-item>
            <text:p text:style-name="P120"><text:span text:style-name="T120_1">Embed<text:s/></text:span><text:span text:style-name="T120_2">continuous<text:s/>conflict<text:s/>analysis</text:span><text:span text:style-name="T120_3"><text:s/></text:span><text:span text:style-name="T120_4">across<text:s/></text:span><text:span text:style-name="T120_5">whole<text:s/></text:span><text:span text:style-name="T120_6">programme<text:s/></text:span><text:span text:style-name="T120_7">cycle</text:span><text:span text:style-name="T120_8"><text:s/>to<text:s/>ensure</text:span><text:span text:style-name="T120_9"><text:s/>partners<text:s/>and<text:s/>BHC<text:s/>are</text:span><text:span text:style-name="T120_10"><text:s/>responding<text:s/>to<text:s/>latest<text:s/>analysis</text:span><text:span text:style-name="T120_11"><text:s/>and</text:span><text:span text:style-name="T120_12"><text:s/>adjusting<text:s/>activity<text:s/>plans</text:span><text:span text:style-name="T120_13"><text:s/>and<text:s/>policy<text:s/></text:span><text:span text:style-name="T120_14">to<text:s/>take<text:s/>account<text:s/>of<text:s/>changes<text:s/>in<text:s/>dynamics<text:s/>or<text:s/></text:span><text:span text:style-name="T120_15">to<text:s/>respond<text:s/>to<text:s/>emerging<text:s/></text:span><text:span text:style-name="T120_16">lessons</text:span><text:span text:style-name="T120_17">.</text:span><text:span text:style-name="T120_18"><text:s/></text:span><text:span text:style-name="T120_19"><office:annotation><dc:creator>Dominic Ashton</dc:creator><text:p text:style-name="P121"><text:span text:style-name="T121_1">Can<text:s/>we<text:s/>be<text:s/>clearer?<text:s/>Where<text:s/>do<text:s/>we<text:s/>need<text:s/>to<text:s/>embed<text:s/>it<text:s/>-<text:s/>who<text:s/>needs<text:s/>to<text:s/>understand<text:s/>it/use<text:s/>it</text:span></text:p></office:annotation></text:span><text:span text:style-name="T121_2"><office:annotation><dc:creator>Louise Edwards</dc:creator><text:p text:style-name="P122"><text:span text:style-name="T122_1">have<text:s/>tried<text:s/>to<text:s/>be<text:s/>a<text:s/>bit<text:s/>more<text:s/>explicit<text:s/>now.</text:span></text:p></office:annotation></text:span><text:span text:style-name="T122_2">D</text:span><text:span text:style-name="T122_3">efine<text:s/>clear<text:s/>influence<text:s/>pathways<text:s/>for<text:s/>evidence<text:s/>uptake</text:span><text:span text:style-name="T122_4">,<text:s/>indicating<text:s/>who<text:s/>will<text:s/>share<text:s/>the<text:s/>analysis,<text:s/>how<text:s/>and<text:s/>to<text:s/>whom.</text:span></text:p>
          </text:list-item>
          <text:list-item>
            <text:p text:style-name="P123"><text:span text:style-name="T123_1">Plan<text:s/>for</text:span><text:span text:style-name="T123_2"><text:s/>exit<text:s/>and<text:s/>transition<text:s/>strategies</text:span><text:span text:style-name="T123_3"><text:s/>from<text:s/>the<text:s/>start,<text:s/>including<text:s/>government<text:s/>absorption<text:s/>pathways,<text:s/>partnerships<text:s/>with<text:s/>other<text:s/>donors,<text:s/>and<text:s/>cost-sharing<text:s/>models</text:span><text:span text:style-name="T123_4">,<text:s/>and<text:s/></text:span><text:span text:style-name="T123_5">ensure<text:s/>flexibility</text:span><text:span text:style-name="T123_6"><text:s/>to<text:s/>prioritise<text:s/></text:span><text:span text:style-name="T123_7">high-performing</text:span><text:span text:style-name="T123_8"><text:s/>interventions<text:s/>while<text:s/>shifting<text:s/>to<text:s/>alternative<text:s/>delivery<text:s/>models<text:s/>where<text:s/>they<text:s/>can<text:s/>strengthen<text:s/>impact.</text:span></text:p>
          </text:list-item>
          <text:list-item>
            <text:p text:style-name="P124"><text:span text:style-name="T124_1">Develop</text:span><text:span text:style-name="T124_2"><text:s/></text:span><text:span text:style-name="T124_3">specific<text:s/></text:span><text:span text:style-name="T124_4">FCDO<text:s/>engagement<text:s/>and<text:s/>influencing<text:s/>plans<text:s/>and<text:s/>maintain<text:s/>lessons<text:s/>learnt<text:s/></text:span><text:span text:style-name="T124_5">exercises<text:s/>throughout<text:s/>the<text:s/>programme</text:span><text:span text:style-name="T124_6"><text:s/>to<text:s/>maximise<text:s/>learning<text:s/>and<text:s/>adaption<text:s/>and</text:span><text:span text:style-name="T124_7"><text:s/>better</text:span><text:span text:style-name="T124_8"><text:s/>influence<text:s/>government<text:s/>policy.</text:span></text:p>
          </text:list-item>
          <text:list-item>
            <text:p text:style-name="P125"><text:span text:style-name="T125_1">Ensure<text:s/>flexible</text:span><text:span text:style-name="T125_2"><text:s/></text:span><text:span text:style-name="T125_3">number<text:s/>and<text:s/>type<text:s/>of<text:s/>delivery<text:s/>mechanisms,<text:s/></text:span><text:span text:style-name="T125_4">to</text:span><text:span text:style-name="T125_5"><text:s/></text:span><text:span text:style-name="T125_6">allow<text:s/>for<text:s/>flexibility<text:s/>but<text:s/>also<text:s/>minimise<text:s/>administrative<text:s/>burden<text:s/>recognising<text:s/>that<text:s/>a<text:s/>lower<text:s/>number<text:s/>of<text:s/>delivery<text:s/>partners<text:s/>doesn’t<text:s/>always<text:s/>translate<text:s/>to<text:s/>less<text:s/>FCDO<text:s/>programme<text:s/>management<text:s/>time.</text:span><text:span text:style-name="T125_7"><office:annotation><dc:creator>Dominic Ashton</dc:creator><text:p text:style-name="P126"><text:span text:style-name="T126_1">If<text:s/>to<text:s/>include<text:s/>needed<text:s/>to<text:s/>be<text:s/>clear<text:s/>on<text:s/>the<text:s/>recommendation<text:s/>-<text:s/>not<text:s/>just<text:s/>to<text:s/>‘consider’.<text:s/>Otherwise<text:s/>delete.</text:span></text:p></office:annotation></text:span><text:span text:style-name="T126_2"><office:annotation><dc:creator>Louise Edwards</dc:creator><text:p text:style-name="P127"><text:span text:style-name="T127_1">strengthened<text:s/>language</text:span></text:p></office:annotation></text:span></text:p>
          </text:list-item>
          <text:list-item>
            <text:p text:style-name="P128"><text:span text:style-name="T128_1">Peace<text:s/>Champion</text:span><text:span text:style-name="T128_2">s<text:s/>have<text:s/>been<text:s/>highly<text:s/>trained<text:s/>and<text:s/>are<text:s/>locally<text:s/>legitimate.<text:s/>Formalising<text:s/>these<text:s/>roles<text:s/>within<text:s/>district<text:s/>advisory<text:s/>councils<text:s/>will<text:s/>help<text:s/>ensure<text:s/>sustainability<text:s/>beyond<text:s/></text:span><text:span text:style-name="T128_3">funding<text:s/></text:span><text:span text:style-name="T128_4">cycle</text:span><text:span text:style-name="T128_5">s</text:span><text:span text:style-name="T128_6">.</text:span><text:span text:style-name="T128_7"><office:annotation><dc:creator>Jonas Pohlmann</dc:creator><text:p text:style-name="P129"><text:span text:style-name="T129_1">What<text:s/>has<text:s/>the<text:s/>programme<text:s/>done<text:s/>to<text:s/>this<text:s/>effect?<text:s/>This<text:s/>is<text:s/>PSMP's<text:s/>idea,<text:s/>so<text:s/>just<text:s/>saying<text:s/>the<text:s/>government<text:s/>should<text:s/>do<text:s/>it<text:s/>isn't<text:s/>enough.<text:s/>Why<text:s/>would<text:s/>the<text:s/>government<text:s/>do<text:s/>it?<text:s/>There<text:s/>are<text:s/>already<text:s/>a<text:s/>lot<text:s/>of<text:s/>local<text:s/>structures<text:s/>in<text:s/>place...</text:span></text:p></office:annotation></text:span><text:span text:style-name="T129_2"><text:s/>In<text:s/>parallel,<text:s/></text:span><text:span text:style-name="T129_3">consider<text:s/></text:span><text:span text:style-name="T129_4">developing<text:s/>light-touch<text:s/>coordination<text:s/>platforms<text:s/>that<text:s/>allow<text:s/></text:span><text:span text:style-name="T129_5">Peace<text:s/>Champion</text:span><text:span text:style-name="T129_6">s<text:s/>to<text:s/>continue<text:s/>peer<text:s/>learning,<text:s/>mentoring<text:s/>and<text:s/>early<text:s/>warning<text:s/>functions<text:s/>even<text:s/>in<text:s/>the<text:s/>absence<text:s/>of<text:s/>external<text:s/>funding</text:span><text:span text:style-name="T129_7">.<text:s text:c="2"/>The<text:s/>UK<text:s/>should<text:s/></text:span><text:span text:style-name="T129_8">consider<text:s/></text:span><text:span text:style-name="T129_9">includ</text:span><text:span text:style-name="T129_10">ing</text:span><text:span text:style-name="T129_11"><text:s/>this<text:s/>in<text:s/>future<text:s/>programme<text:s/>planning<text:s/>and<text:s/>joint<text:s/>working<text:s/>with<text:s/>the<text:s/></text:span><text:span text:style-name="T129_12">p</text:span><text:span text:style-name="T129_13">rivate<text:s/></text:span><text:span text:style-name="T129_14">s</text:span><text:span text:style-name="T129_15">ector<text:s/>through<text:s/>its<text:s/></text:span><text:span text:style-name="T129_16">Mozambique<text:s/>Resilience<text:s/>and<text:s/></text:span><text:span text:style-name="T129_17">R</text:span><text:span text:style-name="T129_18">esponse</text:span><text:span text:style-name="T129_19"><text:s/>programme</text:span><text:span text:style-name="T129_20">.</text:span></text:p>
          </text:list-item>
        </text:list>
        <text:p text:style-name="P130"/>
        <text:h text:style-name="P131" text:outline-level="2"><text:span text:style-name="T131_1">B:<text:s/>THEORY<text:s/>OF<text:s/>CHANGE<text:s/>AND<text:s/>OUTCOME<text:s/>ASSESSMENT</text:span></text:h>
        <text:p text:style-name="P132"/>
        <text:p text:style-name="P133"><text:span text:style-name="T133_1">The<text:s/>Peace<text:s/>and<text:s/>Stability<text:s/>in<text:s/>Mozambique<text:s/>Programme<text:s/>(PSMP)<text:s/>was<text:s/>guided<text:s/>by<text:s/>a<text:s/>Theory<text:s/>of<text:s/>Change</text:span><text:span text:style-name="T133_2"><text:s/>(ToC)</text:span><text:span text:style-name="T133_3"><text:s/>which<text:s/>assumed<text:s/>that<text:s/>progress<text:s/>towards<text:s/>peace<text:s/>and<text:s/>stability<text:s/>would<text:s/>require<text:s/>simultaneous<text:s/>action<text:s/>at<text:s/></text:span><text:span text:style-name="T133_4">community-level</text:span><text:span text:style-name="T133_5"><text:s/>and<text:s/>national<text:s/>/<text:s/>international<text:s/>political<text:s/>level,<text:s/>recognising<text:s/>that<text:s/>change<text:s/>in<text:s/>fragile<text:s/>and<text:s/>conflict</text:span><text:span text:style-name="T133_6">affected<text:s/>environments<text:s/>would<text:s/>be<text:s/></text:span><text:span text:style-name="T133_7">non-</text:span><text:span text:style-name="T133_8">linear,<text:s/>incremental<text:s/>and<text:s/>shaped<text:s/>by<text:s/>external<text:s/>political<text:s/>and<text:s/>security<text:s/>dynamics.</text:span><text:span text:style-name="T133_9"><text:s text:c="2"/>The<text:s/>programme’s<text:s/>Theory<text:s/>of<text:s/>Change<text:s/>aimed<text:s/>to<text:s/>improve<text:s/>peace<text:s/>and<text:s/>stability<text:s/>in<text:s/>Mozambique<text:s/>by<text:s/>consolidat</text:span><text:span text:style-name="T133_10">ing</text:span><text:span text:style-name="T133_11"><text:s/>peace<text:s/>process</text:span><text:span text:style-name="T133_12">es</text:span><text:span text:style-name="T133_13"><text:s/>and<text:s/>inclusive<text:s/>resolution<text:s/>of<text:s/>issues<text:s/>of<text:s/>contestation<text:s/>and<text:s/>perceptions<text:s/>of<text:s/>marginalisation<text:s/>and<text:s/>exclusion.</text:span></text:p>
        <text:p text:style-name="P134"/>
        <text:p text:style-name="P135"><text:span text:style-name="T135_1">Delivery<text:s/>centred<text:s/>on<text:s/>t</text:span><text:span text:style-name="T135_2">wo</text:span><text:span text:style-name="T135_3"><text:s/>outcomes:</text:span><text:span text:style-name="T135_4"><office:annotation><dc:creator>Jonas Pohlmann</dc:creator><text:p text:style-name="P136"><text:span text:style-name="T136_1">There<text:s/>is<text:s/>a<text:s/>disconnect<text:s/>between<text:s/>TAG's<text:s/>outcomes<text:s/>(text)<text:s/>and<text:s/>BHC<text:s/>outcomes<text:s/>(figure).<text:s/>The<text:s/>text<text:s/>is<text:s/>also<text:s/>mostly<text:s/>TAG's<text:s/>view<text:s/>-<text:s/>the<text:s/>BC<text:s/>ToC<text:s/>is<text:s/>different.<text:s/></text:span></text:p></office:annotation></text:span></text:p>
        <text:p text:style-name="P137"/>
        <text:list text:style-name="LS8" xml:id="list28">
          <text:list-item>
            <text:p text:style-name="P138"><text:span text:style-name="T138_1">Preventing<text:s/>further<text:s/>radicalisation<text:s/>and<text:s/>violence,<text:s/>fostering<text:s/>peacebuilding<text:s/>and<text:s/>increasing<text:s/>the<text:s/>resilience<text:s/>of<text:s/>communities<text:s/>to<text:s/>extremist<text:s/>influence<text:s/>in<text:s/>Northern<text:s/></text:span><text:span text:style-name="T138_2">Mozambique.</text:span></text:p>
          </text:list-item>
          <text:list-item>
            <text:p text:style-name="P139"><text:span text:style-name="T139_1">Promot</text:span><text:span text:style-name="T139_2">ing</text:span><text:span text:style-name="T139_3"><text:s/>Mozambique’s<text:s/>role<text:s/>as<text:s/></text:span><text:span text:style-name="T139_4">a<text:s/></text:span><text:span text:style-name="T139_5">peacemaker<text:s/>regionally<text:s/>and<text:s/>globally<text:s/>including<text:s/>through<text:s/>consolidating<text:s/>the<text:s/>peace<text:s/>process<text:s/>and<text:s/>supporting<text:s/>the<text:s/>full<text:s/>implementation<text:s/>of<text:s/>the<text:s/>Maputo<text:s/>Peace<text:s/>Accords<text:s/>and<text:s/>enhancing<text:s/>their<text:s/>role<text:s/>on<text:s/>the<text:s/>UN<text:s/>Security</text:span><text:span text:style-name="T139_6"><text:s/>Council.</text:span></text:p>
          </text:list-item>
        </text:list>
        <text:p text:style-name="P140"/>
        <text:p text:style-name="P141"><draw:frame svg:x="0cm" svg:y="0cm" svg:width="16.575cm" svg:height="11.496cm" draw:style-name="FR2" text:anchor-type="as-char" draw:z-index="0"><draw:image xlink:href="Pictures/image1.png" xlink:type="simple" xlink:show="embed" xlink:actuate="onLoad"/></draw:frame></text:p>
        <text:p text:style-name="P142"/>
        <text:p text:style-name="P143"><text:span text:style-name="T143_1">T</text:span><text:span text:style-name="T143_2">he<text:s/>Theory<text:s/>of<text:s/>Change<text:s/>assumed<text:s/>that<text:s/>strengthened<text:s/>resilience,<text:s/>reduced<text:s/>grievances<text:s/>and<text:s/>behavioural<text:s/>change<text:s/>at<text:s/></text:span><text:span text:style-name="T143_3">community-level</text:span><text:span text:style-name="T143_4"><text:s/>(Outcome<text:s/>1)<text:s/>would<text:s/>contribute<text:s/>to<text:s/>a<text:s/>more<text:s/>stable<text:s/>national<text:s/>environment<text:s/>in<text:s/>which<text:s/>peace<text:s/>process<text:s/>consolidation<text:s/>and<text:s/>international<text:s/>peace<text:s/>leadership<text:s/>(Outcome<text:s/>2)<text:s/>could<text:s/>be<text:s/>sustained.<text:s/>It<text:s/>did<text:s/>not<text:s/>assume<text:s/>direct<text:s/>attribution<text:s/>or<text:s/>rapid<text:s/>feedback<text:s/>loops<text:s/>between<text:s/>outcomes.</text:span><text:span text:style-name="T143_5"><text:s text:c="2"/></text:span><text:span text:style-name="T143_6">Over<text:s/>the<text:s/>programme</text:span><text:span text:style-name="T143_7">’s</text:span><text:span text:style-name="T143_8"><text:s/>lifetime,<text:s/>the<text:s/>Theory<text:s/>of<text:s/>Change<text:s/>evolved<text:s/>in<text:s/>response<text:s/>to<text:s/>learning<text:s/>and<text:s/>contextual<text:s/>realities.<text:s/>In<text:s/>particular,<text:s/>PSMP<text:s/>placed<text:s/>greater<text:s/>emphasis<text:s/>on<text:s/>peer</text:span><text:span text:style-name="T143_9">led<text:s/>diffusion,<text:s/>sequencing<text:s/>of<text:s/>trust</text:span><text:span text:style-name="T143_10">building<text:s/>before<text:s/>institutional<text:s/>engagement,<text:s/>and<text:s/>local<text:s/>ownership<text:s/>as<text:s/>critical<text:s/>pathways<text:s/>to<text:s/>sustaining<text:s/>results<text:s/>under<text:s/>conditions<text:s/>of<text:s/>insecurity<text:s/>and<text:s/>displacement.</text:span></text:p>
        <text:p text:style-name="P144"/>
        <text:h text:style-name="P145" text:outline-level="2"><text:span text:style-name="T145_1">Overall,<text:s/>the<text:s/>Theory<text:s/>of<text:s/>Change<text:s/>was<text:s/>contextually<text:s/>appropriate<text:s/>and<text:s/>conceptually<text:s/>sound.<text:s/>Programme<text:s/>evidence<text:s/>indicates<text:s/>that<text:s/>its<text:s/>core<text:s/>assumptions<text:s/>held,<text:s/>particularly<text:s/>in<text:s/>relation<text:s/>to<text:s/>community</text:span><text:span text:style-name="T145_2">level<text:s/>change.<text:s/>However,<text:s/>the<text:s/>Theory<text:s/>of<text:s/>Change<text:s/>was<text:s/>more<text:s/>optimistic<text:s/>regarding<text:s/>the<text:s/>speed<text:s/>and<text:s/>extent<text:s/>of<text:s/>national</text:span><text:span text:style-name="T145_3">level<text:s/>political<text:s/>and<text:s/>institutional<text:s/>outcomes</text:span><text:span text:style-name="T145_4"><text:s/>and<text:s/>uptake<text:s/>by<text:s/>others</text:span><text:span text:style-name="T145_5">,<text:s/>which<text:s/>were<text:s/>heavily<text:s/>shaped<text:s/>by<text:s/>factors<text:s/>beyond<text:s/></text:span><text:span text:style-name="T145_6">the<text:s/></text:span><text:span text:style-name="T145_7">programme</text:span><text:span text:style-name="T145_8">’s</text:span><text:span text:style-name="T145_9"><text:s/>control.</text:span><text:span text:style-name="T145_10"><text:s text:c="2"/></text:span></text:h>
        <text:h text:style-name="P146" text:outline-level="2"/>
        <text:h text:style-name="P147" text:outline-level="3"><text:span text:style-name="T147_1">Programme<text:s/>Impact:</text:span><text:span text:style-name="T147_2"><text:s/></text:span><text:span text:style-name="T147_3">I</text:span><text:span text:style-name="T147_4">mprove<text:s/>peace<text:s/>and<text:s/>stability<text:s/>in<text:s/>Mozambique<text:s/>enabled<text:s/>by<text:s/>consolidation<text:s/>of<text:s/>peace<text:s/>process<text:s/>and<text:s/>inclusive<text:s/>resolution<text:s/>of<text:s/>key<text:s/>issues<text:s/>of<text:s/>contestation<text:s/>and<text:s/>perceptions<text:s/>of<text:s/>marginalisation<text:s/>and<text:s/>exclusion.</text:span></text:h>
        <text:h text:style-name="P148" text:outline-level="3"/>
        <text:p text:style-name="P149"><text:span text:style-name="T149_1">The<text:s/>programme<text:s/>achieved<text:s/>substantial<text:s/>reductions<text:s/>in<text:s/>perceived<text:s/>exclusion<text:s/>and<text:s/>marginalisation</text:span><text:span text:style-name="T149_2"><text:s/>in<text:s/></text:span><text:span text:style-name="T149_3">target<text:s/>areas</text:span><text:span text:style-name="T149_4">,<text:s/></text:span><text:span text:style-name="T149_5">d</text:span><text:span text:style-name="T149_6">ecreasing<text:s/>levels<text:s/>from<text:s/>60%<text:s/>at<text:s/>baseline<text:s/>to<text:s/></text:span><text:span text:style-name="T149_7">13</text:span><text:span text:style-name="T149_8">%<text:s/></text:span><text:span text:style-name="T149_9">by<text:s/>the<text:s/>end<text:s/>of<text:s/>the<text:s/>programme</text:span><text:span text:style-name="T149_10"><office:annotation><dc:creator>Dominic Ashton</dc:creator><text:p text:style-name="P150"><text:span text:style-name="T150_1">Wow<text:s/>-<text:s/>is<text:s/>this<text:s/>just<text:s/>in<text:s/>targeted<text:s/>areas/communities<text:s/>right?<text:s/>Need<text:s/>to<text:s/>be<text:s/>clear.<text:s/>If<text:s/>it<text:s/>is<text:s/>in<text:s/>targeted<text:s/>areas<text:s/>that<text:s/>would<text:s/>add<text:s/>up<text:s/>top<text:s/>as<text:s/>impressive<text:s/>result.</text:span></text:p></office:annotation></text:span><text:span text:style-name="T150_2"><office:annotation><dc:creator>Louise Edwards</dc:creator><text:p text:style-name="P151"><text:span text:style-name="T151_1">It's<text:s/>in<text:s/>target<text:s/>areas,<text:s/>but<text:s/>I<text:s/>think<text:s/>if<text:s/>replicated<text:s/>across<text:s/>the<text:s/>province<text:s/>could<text:s/>have<text:s/>real<text:s/>impact.<text:s text:c="2"/>I<text:s/>will<text:s/>add<text:s/>in<text:s/>as<text:s/>a<text:s/>recommendation</text:span></text:p></office:annotation></text:span><text:span text:style-name="T151_2">.<text:s text:c="2"/></text:span><text:span text:style-name="T151_3">Although<text:s/>renewed<text:s/>attacks<text:s/>and<text:s/>displacement<text:s/>in<text:s/>M</text:span><text:span text:style-name="T151_4">ocimboa<text:s/></text:span><text:span text:style-name="T151_5">d</text:span><text:span text:style-name="T151_6">a<text:s/></text:span><text:span text:style-name="T151_7">P</text:span><text:span text:style-name="T151_8">raia</text:span><text:span text:style-name="T151_9"><text:s/></text:span><text:span text:style-name="T151_10">meant<text:s/>less<text:s/>engagement<text:s/>with<text:s/>the<text:s/></text:span><text:span text:style-name="T151_11">Peace<text:s/>Champion</text:span><text:span text:style-name="T151_12"><text:s/>network<text:s/>in<text:s/>that<text:s/>district<text:s/>in<text:s/>the<text:s/>final<text:s/>quarter,<text:s/>progress<text:s/>towards<text:s/>reducing<text:s/>perceptions<text:s/>of<text:s/>ex</text:span><text:span text:style-name="T151_13">c</text:span><text:span text:style-name="T151_14">lusion<text:s/>and<text:s/>marginalisation<text:s/></text:span><text:span text:style-name="T151_15">were<text:s/></text:span><text:span text:style-name="T151_16">maintained.</text:span><text:span text:style-name="T151_17"><text:s/>Participants<text:s/>attributed<text:s/>these<text:s/>improvements<text:s/>to<text:s/>stronger<text:s/>economic<text:s/>stability,<text:s/>better<text:s/>organisation<text:s/>and<text:s/>planning,<text:s/>and<text:s/>increased<text:s/>confidence<text:s/>in<text:s/>managing<text:s/>household<text:s/>resources.<text:s/></text:span></text:p>
        <text:p text:style-name="P152"/>
        <text:h text:style-name="P153" text:outline-level="1"><text:span text:style-name="T153_1">Outcome<text:s/>Assessment</text:span></text:h>
        <text:h text:style-name="P154" text:outline-level="1"/>
        <text:h text:style-name="P155" text:outline-level="1"><text:span text:style-name="T155_1">The<text:s/>programme</text:span><text:span text:style-name="T155_2"><text:s/>contributed<text:s/>to<text:s/></text:span><text:span text:style-name="T155_3">greater<text:s/>resilience<text:s/>to<text:s/>violent<text:s/>extremism<text:s/>and<text:s/>help</text:span><text:span text:style-name="T155_4">ed</text:span><text:span text:style-name="T155_5"><text:s/>to<text:s/>prevent<text:s/>violent<text:s/>extremism<text:s/>by<text:s/>improving</text:span><text:span text:style-name="T155_6"><text:s/>social<text:s/>cohesion<text:s/>and<text:s/>engagement<text:s/>in<text:s/>targeted<text:s/>communities,<text:s/>evidenced<text:s/>through<text:s/>qualitative<text:s/>feedback,<text:s/>participatory<text:s/>monitoring<text:s/>tools<text:s/>and<text:s/>sustained<text:s/></text:span><text:span text:style-name="T155_7">Peace<text:s/>Champion</text:span><text:span text:style-name="T155_8"><text:s/>activity.<text:s/></text:span><text:span text:style-name="T155_9">I</text:span><text:span text:style-name="T155_10">nstitutional<text:s/>responsiveness<text:s/>and<text:s/>accountability<text:s/>outcomes<text:s/>were<text:s/></text:span><text:span text:style-name="T155_11">slow<text:s/>to<text:s/>progress,<text:s/>but<text:s/>began<text:s/>to<text:s/>demonstrate<text:s/>improved<text:s/>impact<text:s/>in<text:s/>year<text:s/>3,</text:span><text:span text:style-name="T155_12"><text:s/>reflecting<text:s/>contextual<text:s/>volatility<text:s/>and<text:s/>structural<text:s/>constraints<text:s/>beyond<text:s/>programme<text:s/>control.</text:span><text:span text:style-name="T155_13"><text:s/></text:span></text:h>
        <text:p text:style-name="P156"/>
        <text:p text:style-name="P157"><text:span text:style-name="T157_1">While<text:s/>output<text:s/>targets<text:s/>were<text:s/>largely<text:s/>met<text:s/>or<text:s/>exceeded,<text:s/>outcome</text:span><text:span text:style-name="T157_2">level<text:s/>change<text:s/>was<text:s/>incremental<text:s/>and<text:s/>non</text:span><text:span text:style-name="T157_3">linear.<text:s/>The<text:s/>output<text:s/>score<text:s/>of<text:s/></text:span><text:span text:style-name="T157_4">A</text:span><text:span text:style-name="T157_5"><text:s/>therefore<text:s/>reflects<text:s/>strong<text:s/>delivery<text:s/>and<text:s/>contribution,<text:s/>rather<text:s/>than<text:s/>full<text:s/>attribution<text:s/>of<text:s/>systemic<text:s/>change.</text:span></text:p>
        <text:p text:style-name="P158"/>
        <text:p text:style-name="P159"><text:span text:style-name="T159_1">The<text:s/></text:span><text:span text:style-name="T159_2">table<text:s/>below</text:span><text:span text:style-name="T159_3"><text:s/>summari</text:span><text:span text:style-name="T159_4">s</text:span><text:span text:style-name="T159_5">es<text:s/>achievements<text:s/>towards<text:s/>impact<text:s/>and<text:s/>outcomes.</text:span><text:span text:style-name="T159_6"><office:annotation><dc:creator>Jonas Pohlmann</dc:creator><text:p text:style-name="P160"><text:span text:style-name="T160_1">This<text:s/>is<text:s/>slightly<text:s/>confusing<text:s/>-<text:s/>would<text:s/>be<text:s/>much<text:s/>better<text:s/>to<text:s/>have<text:s/>the<text:s/>logframe<text:s/>here,<text:s/>with<text:s/>Outcome<text:s/>statements,<text:s/>indicators<text:s/>and<text:s/>targets.<text:s/>It<text:s/>also<text:s/>doesn't<text:s/>talk<text:s/>about<text:s/>the<text:s/>Peace<text:s/>Process,<text:s/>which<text:s/>should<text:s/>be<text:s/>part<text:s/>of<text:s/>this<text:s/>as<text:s/>it<text:s/>is<text:s/>a<text:s/>PCR<text:s/>of<text:s/>the<text:s/>whole<text:s/>programme.<text:s/>In<text:s/>the<text:s/>last<text:s/>AR,<text:s/>we<text:s/>agreed<text:s/>on<text:s/>the<text:s/>revised<text:s/>version<text:s/>of<text:s/>the<text:s/>logframe,<text:s/>which<text:s/>incorporated<text:s/>the<text:s/>BC<text:s/>amendments<text:s/>that<text:s/>had<text:s/>not<text:s/>been<text:s/>fully<text:s/>reflected<text:s/>in<text:s/>the<text:s/>logframe.<text:s/>But<text:s/>this<text:s/>doesn't<text:s/>seem<text:s/>reflected<text:s/>here.<text:s/></text:span></text:p></office:annotation></text:span></text:p>
      </text:section>
      <text:section text:style-name="S2" text:name="S2">
        <table:table table:style-name="Table4">
          <table:table-column table:style-name="Column12"/>
          <table:table-column table:style-name="Column13"/>
          <table:table-column table:style-name="Column14"/>
          <table:table-column table:style-name="Column15"/>
          <table:table-row table:style-name="Row9">
            <table:table-cell table:style-name="Cell30">
              <text:p text:style-name="P161"><text:span text:style-name="T161_1">Impact/Outcome<text:s/>Statement</text:span></text:p>
            </table:table-cell>
            <table:table-cell table:style-name="Cell31">
              <text:p text:style-name="P162"><text:span text:style-name="T162_1">Indicator</text:span></text:p>
            </table:table-cell>
            <table:table-cell table:style-name="Cell32">
              <text:p text:style-name="P163"><text:span text:style-name="T163_1">Target</text:span></text:p>
            </table:table-cell>
            <table:table-cell table:style-name="Cell33">
              <text:p text:style-name="P164"><text:span text:style-name="T164_1">Achieved</text:span></text:p>
            </table:table-cell>
          </table:table-row>
          <table:table-row table:style-name="Row10">
            <table:table-cell table:style-name="Cell34">
              <text:p text:style-name="P165"><text:span text:style-name="T165_1">Impact:<text:s/>Improved<text:s/>peace<text:s/>and<text:s/>stability<text:s/>in<text:s/>Mozambique<text:s/>enabled<text:s/>by<text:s/>consolidation<text:s/>on<text:s/>peace<text:s/>process<text:s/>and<text:s/>inclusive<text:s/>resolution<text:s/>of<text:s/>key<text:s/>issues<text:s/>of<text:s/>contestation<text:s/>(power,<text:s/>resources,<text:s/>human<text:s/>rights<text:s/>violations)<text:s/>and<text:s/>perceptions<text:s/>of<text:s/>exclusion<text:s/>and<text:s/>marginalisation<text:s/>(as<text:s/>per<text:s/>business<text:s/>case)</text:span></text:p>
            </table:table-cell>
            <table:table-cell table:style-name="Cell35">
              <text:p text:style-name="P166"><text:span text:style-name="T166_1">%<text:s/>of<text:s/></text:span><text:span text:style-name="T166_2">target<text:s/>group<text:s/></text:span><text:span text:style-name="T166_3"><office:annotation><dc:creator>Dominic Ashton</dc:creator><text:p text:style-name="P167"><text:span text:style-name="T167_1">Spell<text:s/>out</text:span></text:p></office:annotation></text:span><text:span text:style-name="T167_2"><office:annotation><dc:creator>Louise Edwards</dc:creator><text:p text:style-name="P168"><text:span text:style-name="T168_1">spelled<text:s/>out.</text:span></text:p></office:annotation></text:span><text:span text:style-name="T168_2">within<text:s/>community<text:s/>who<text:s/>perceive<text:s/>they<text:s/>are<text:s/>excluded<text:s/>or<text:s/>marginalised<text:s/>in<text:s/>some<text:s/>way</text:span></text:p>
              <text:p text:style-name="P169"/>
            </table:table-cell>
            <table:table-cell table:style-name="Cell36">
              <text:p text:style-name="P170"><text:span text:style-name="T170_1">Overall<text:s/>d</text:span><text:span text:style-name="T170_2">ecrease</text:span><text:span text:style-name="T170_3"><text:s/>year<text:s/>on<text:s/>year<text:s/>decrease<text:s/>by<text:s/>5%</text:span><text:span text:style-name="T170_4"><text:s/>every<text:s/>6<text:s/>months</text:span><text:span text:style-name="T170_5"><text:s/>from<text:s/>baseline</text:span></text:p>
              <text:p text:style-name="P171"/>
            </table:table-cell>
            <table:table-cell table:style-name="Cell37">
              <text:p text:style-name="P172"><text:span text:style-name="T172_1">PARTIALLY<text:s/></text:span><text:span text:style-name="T172_2">MET:</text:span><text:span text:style-name="T172_3"><text:s/></text:span><text:span text:style-name="T172_4">Overall<text:s/>there<text:s/>was<text:s/></text:span><text:span text:style-name="T172_5">d</text:span><text:span text:style-name="T172_6">ecrease<text:s/>of<text:s/></text:span><text:span text:style-name="T172_7">4</text:span><text:span text:style-name="T172_8">7</text:span><text:span text:style-name="T172_9">%</text:span><text:span text:style-name="T172_10"><text:s/></text:span><text:span text:style-name="T172_11">however</text:span><text:span text:style-name="T172_12"><office:annotation><dc:creator>Dominic Ashton</dc:creator><text:p text:style-name="P173"><text:span text:style-name="T173_1">Above<text:s/>we<text:s/>say<text:s/>it<text:s/>fell<text:s/>from<text:s/>60%<text:s/>to<text:s/>36%.<text:s/>Pls<text:s/>cross-check<text:s/>-<text:s/>especially<text:s/>as<text:s/>I’ve<text:s/>suggested<text:s/>included<text:s/>that<text:s/>figure<text:s/>in<text:s/>headline<text:s/>results.</text:span></text:p></office:annotation></text:span><text:span text:style-name="T173_2"><office:annotation><dc:creator>Louise Edwards</dc:creator><text:p text:style-name="P174"><text:span text:style-name="T174_1">corrected</text:span></text:p></office:annotation></text:span><text:span text:style-name="T174_2">,<text:s/>in<text:s/>the<text:s/>final<text:s/>year,<text:s/>the<text:s/>perception<text:s/>of<text:s/>marginalisation<text:s/>increased</text:span><text:span text:style-name="T174_3">,<text:s/>meaning<text:s/>the<text:s/>5%<text:s/>year<text:s/>on<text:s/>year<text:s/>decrease<text:s/>wasn’t<text:s/>met.</text:span></text:p>
            </table:table-cell>
          </table:table-row>
          <table:table-row table:style-name="Row11">
            <table:table-cell table:style-name="Cell38">
              <text:p text:style-name="P175"><text:span text:style-name="T175_1">Outcome<text:s/>1:<text:s/></text:span><text:span text:style-name="T175_2">Preventing<text:s/>further<text:s/>radicalisation<text:s/>and<text:s/>violence,<text:s/>fostering<text:s/>peacebuilding<text:s/>and<text:s/>increasing<text:s/>the<text:s/>resilience<text:s/>of<text:s/>communities<text:s/>to<text:s/>extremist<text:s/>influence<text:s/>in<text:s/>Northern<text:s/>Mozambique<text:s/>(as<text:s/>per<text:s/>business<text:s/>case)</text:span></text:p>
              <text:p text:style-name="P176"/>
              <text:p text:style-name="P177"/>
              <text:p text:style-name="P178"/>
            </table:table-cell>
            <table:table-cell table:style-name="Cell39">
              <text:p text:style-name="P179"><text:span text:style-name="T179_1">1.1<text:s/></text:span><text:span text:style-name="T179_2">Individual<text:s/>resilience:<text:s/>%<text:s/>of<text:s/>T</text:span><text:span text:style-name="T179_3">ARGET<text:s/>GROUP</text:span><text:span text:style-name="T179_4"><text:s/>that:</text:span></text:p>
              <text:p text:style-name="P180"><text:span text:style-name="T180_1">-<text:s/>reject<text:s/>values<text:s/>supportive<text:s/>of<text:s/>violence</text:span></text:p>
              <text:p text:style-name="P181"><text:span text:style-name="T181_1">-<text:s/>demonstrate<text:s/>an<text:s/>increased<text:s/>ability<text:s/>to<text:s/>bounce<text:s/>back/adapt</text:span></text:p>
              <text:p text:style-name="P182"><text:span text:style-name="T182_1">-<text:s/>have<text:s/>an<text:s/>increased<text:s/>social<text:s/>support<text:s/>network</text:span></text:p>
              <text:p text:style-name="P183"><text:span text:style-name="T183_1">-<text:s/>have<text:s/>a<text:s/>more<text:s/>positive<text:s/>vision<text:s/>of<text:s/>the<text:s/>future</text:span></text:p>
              <text:p text:style-name="P184"/>
              <text:p text:style-name="P185"/>
              <text:p text:style-name="P186"/>
              <text:p text:style-name="P187"/>
              <text:p text:style-name="P188"/>
              <text:p text:style-name="P189"/>
              <text:p text:style-name="P190"/>
              <text:p text:style-name="P191"/>
              <text:p text:style-name="P192"/>
              <text:p text:style-name="P193"/>
              <text:p text:style-name="P194"/>
              <text:p text:style-name="P195"/>
              <text:p text:style-name="P196"><text:span text:style-name="T196_1">1,2<text:s/></text:span><text:span text:style-name="T196_2">%<text:s/>of<text:s/>Seeds<text:s/>for<text:s/>Peace<text:s/>projects<text:s/>that<text:s/>produce<text:s/>documented<text:s/>evidence<text:s/>of<text:s/>reducing<text:s/>key<text:s/>conflict<text:s/>drivers<text:s/>(disaggregated<text:s/>by<text:s/>project)</text:span></text:p>
              <text:p text:style-name="P197"/>
              <text:p text:style-name="P198"><text:span text:style-name="T198_1">%<text:s/>of<text:s/>justice,<text:s/>protection<text:s/>and<text:s/>security<text:s/>actors<text:s/>who<text:s/>report<text:s/>a<text:s/>positive<text:s/>change<text:s/>in<text:s/>how<text:s/>actors<text:s/>engage<text:s/>with<text:s/>community<text:s/>members<text:s/>as<text:s/>a<text:s/>result<text:s/>of<text:s/>PSMP</text:span></text:p>
              <text:p text:style-name="P199"/>
              <text:p text:style-name="P200"/>
              <text:p text:style-name="P201"><text:span text:style-name="T201_1">Number<text:s/>of<text:s/>meeting<text:s/>requests<text:s/>from<text:s/>stakeholders<text:s/>seeking<text:s/>additional<text:s/>information<text:s/>or<text:s/>input<text:s/>to<text:s/>inform<text:s/>their<text:s/>own<text:s/>planning<text:s/>or<text:s/>activities</text:span></text:p>
              <text:p text:style-name="P202"/>
              <text:p text:style-name="P203"><text:span text:style-name="T203_1">GoM<text:s/>approves<text:s/>and<text:s/>implements<text:s/>an<text:s/>improved<text:s/>conflict<text:s/>management<text:s/>approach</text:span></text:p>
              <text:p text:style-name="P204"/>
              <text:p text:style-name="P205"/>
              <text:p text:style-name="P206"/>
              <text:p text:style-name="P207"><text:span text:style-name="T207_1">Private<text:s/></text:span><text:span text:style-name="T207_2">s</text:span><text:span text:style-name="T207_3">ector<text:s/>shows<text:s/>improved<text:s/>engagement<text:s/>and<text:s/>understanding<text:s/>of<text:s/>conflict<text:s/></text:span><text:span text:style-name="T207_4">sensitivity</text:span><text:span text:style-name="T207_5">.</text:span></text:p>
              <text:p text:style-name="P208"/>
            </table:table-cell>
            <table:table-cell table:style-name="Cell40">
              <text:p text:style-name="P209"><text:span text:style-name="T209_1">76</text:span><text:span text:style-name="T209_2">%</text:span></text:p>
              <text:p text:style-name="P210"/>
              <text:p text:style-name="P211"><text:span text:style-name="T211_1"><text:s/></text:span></text:p>
              <text:p text:style-name="P212"/>
              <text:p text:style-name="P213"/>
              <text:p text:style-name="P214"/>
              <text:p text:style-name="P215"/>
              <text:p text:style-name="P216"/>
              <text:p text:style-name="P217"/>
              <text:p text:style-name="P218"/>
              <text:p text:style-name="P219"/>
              <text:p text:style-name="P220"/>
              <text:p text:style-name="P221"/>
              <text:p text:style-name="P222"/>
              <text:p text:style-name="P223"/>
              <text:p text:style-name="P224"/>
              <text:p text:style-name="P225"/>
              <text:p text:style-name="P226"/>
              <text:p text:style-name="P227"/>
              <text:p text:style-name="P228"><text:span text:style-name="T228_1">90%</text:span></text:p>
              <text:p text:style-name="P229"/>
              <text:p text:style-name="P230"/>
              <text:p text:style-name="P231"/>
              <text:p text:style-name="P232"/>
              <text:p text:style-name="P233"><text:span text:style-name="T233_1">75%</text:span></text:p>
              <text:p text:style-name="P234"/>
              <text:p text:style-name="P235"/>
              <text:p text:style-name="P236"/>
              <text:p text:style-name="P237"/>
              <text:p text:style-name="P238"/>
              <text:p text:style-name="P239"><text:span text:style-name="T239_1">4</text:span></text:p>
              <text:p text:style-name="P240"/>
              <text:p text:style-name="P241"/>
              <text:p text:style-name="P242"/>
              <text:p text:style-name="P243"/>
              <text:p text:style-name="P244"><text:span text:style-name="T244_1">Evidence<text:s/>of<text:s/>strategy<text:s/></text:span><text:span text:style-name="T244_2">implementation</text:span></text:p>
              <text:p text:style-name="P245"/>
              <text:p text:style-name="P246"/>
              <text:p text:style-name="P247"><text:span text:style-name="T247_1">PS<text:s/>advocates<text:s/>of<text:s/>CS<text:s/>activity<text:s/>to<text:s/>GOM</text:span></text:p>
            </table:table-cell>
            <table:table-cell table:style-name="Cell41">
              <text:p text:style-name="P248"><text:span text:style-name="T248_1">EXCEEDED</text:span><text:span text:style-name="T248_2">:</text:span><text:span text:style-name="T248_3"><text:s/></text:span><text:span text:style-name="T248_4">86%</text:span></text:p>
              <text:p text:style-name="P249"><text:span text:style-name="T249_1">Violence<text:s/>Reduction:<text:s/></text:span><text:span text:style-name="T249_2">67%<text:s/>of<text:s/>participants<text:s/>reported<text:s/>adopting</text:span></text:p>
              <text:p text:style-name="P250"><text:span text:style-name="T250_1">less<text:s/>violent<text:s/>behaviours,<text:s/>citing<text:s/>clear<text:s/>reductions<text:s/>in<text:s/>household<text:s/>violence,<text:s/>drug<text:s/>use,<text:s/>and<text:s/>improved<text:s/>self-<text:s/>regulation.</text:span></text:p>
              <text:p text:style-name="P251"/>
              <text:p text:style-name="P252"><text:span text:style-name="T252_1">Community<text:s/>Resilience:<text:s/></text:span><text:span text:style-name="T252_2">86%<text:s/>of<text:s/>participants<text:s/>reported<text:s/>high<text:s/>resilience<text:s/>(against<text:s/>a<text:s/>70%<text:s/>target),<text:s/>with<text:s/>high<text:s/>scores<text:s/>in<text:s/>rejecting<text:s/>violence<text:s/>(88%)<text:s/>and<text:s/>positive<text:s/>future<text:s/>outlooks<text:s/>(74%).</text:span></text:p>
              <text:p text:style-name="P253"/>
              <text:p text:style-name="P254"><text:span text:style-name="T254_1">Marginalisation:<text:s/></text:span><text:span text:style-name="T254_2">Perceived<text:s/>exclusion<text:s/>and<text:s/>marginalisation<text:s/>dropped<text:s/>from<text:s/>60%<text:s/>to<text:s/></text:span><text:span text:style-name="T254_3">13</text:span><text:span text:style-name="T254_4">%.<text:s/>Participants<text:s/>specifically<text:s/>linked<text:s/>this<text:s/>to<text:s/>improved<text:s/>economic<text:s/>standing<text:s/>and<text:s/>confidence<text:s/>in<text:s/>managing<text:s/>resources.</text:span></text:p>
              <text:p text:style-name="P255"/>
              <text:p text:style-name="P256"><text:bookmark-start text:name="_Int_O0qnzC8a"/><text:span text:style-name="T256_1">EXCEEDED</text:span><text:bookmark-end text:name="_Int_O0qnzC8a"/><text:span text:style-name="T256_2">:</text:span><text:span text:style-name="T256_3"><text:s/></text:span><text:span text:style-name="T256_4">96%<text:s/>of<text:s/>Seeds<text:s/>for<text:s/>Peace<text:s/>projects<text:s/>produced<text:s/>documented<text:s/>evidence<text:s/>of<text:s/>reducing<text:s/>key<text:s/>conflict<text:s/>drivers.</text:span></text:p>
              <text:p text:style-name="P257"/>
              <text:p text:style-name="P258"/>
              <text:p text:style-name="P259"><text:span text:style-name="T259_1">NOT<text:s/>MET</text:span><text:span text:style-name="T259_2">:</text:span><text:span text:style-name="T259_3"><text:s/></text:span><text:span text:style-name="T259_4">50%<text:s/>of<text:s/>community<text:s/>members<text:s/>reported<text:s/>a<text:s/>positive<text:s/>change<text:s/>in<text:s/>how<text:s/>actors<text:s/>engage<text:s/>with<text:s/>the<text:s/></text:span><text:bookmark-start text:name="_Int_vQVjRgiN"/><text:span text:style-name="T259_5">community</text:span><text:bookmark-end text:name="_Int_vQVjRgiN"/><text:span text:style-name="T259_6"><text:s/>and<text:s/>81%<text:s/>of<text:s/>security<text:s/>actors<text:s/>reported<text:s/>increased<text:s/>intent<text:s/>to<text:s/>consult<text:s/>the<text:s/>community.</text:span></text:p>
              <text:p text:style-name="P260"/>
              <text:p text:style-name="P261"><text:span text:style-name="T261_1">NOT<text:s/>MET</text:span><text:span text:style-name="T261_2">:</text:span><text:span text:style-name="T261_3"><text:s/></text:span><text:span text:style-name="T261_4">3</text:span><text:span text:style-name="T261_5"><text:s/></text:span></text:p>
              <text:p text:style-name="P262"/>
              <text:p text:style-name="P263"/>
              <text:p text:style-name="P264"/>
              <text:p text:style-name="P265"/>
              <text:p text:style-name="P266"><text:span text:style-name="T266_1">MET</text:span><text:span text:style-name="T266_2">:</text:span><text:span text:style-name="T266_3"><text:s/></text:span><text:span text:style-name="T266_4">The<text:s/>GoM<text:s/>has<text:s/>approved<text:s/>the<text:s/>CT<text:s/>strategy<text:s/></text:span><text:span text:style-name="T266_5">and<text:s/>VP<text:s/>NAP.<text:s text:c="2"/>Some<text:s/>aspects<text:s/>are<text:s/>being<text:s/>implemented</text:span><text:span text:style-name="T266_6"><text:s/>within<text:s/>the<text:s/>justice<text:s/>sector<text:s/>and<text:s/>VP<text:s/>training.</text:span></text:p>
              <text:p text:style-name="P267"/>
              <text:p text:style-name="P268"><text:span text:style-name="T268_1">MET</text:span><text:span text:style-name="T268_2">:</text:span><text:span text:style-name="T268_3"><text:s/></text:span><text:span text:style-name="T268_4">Significant<text:s/>parts<text:s/>of</text:span><text:span text:style-name="T268_5"><text:s/></text:span><text:span text:style-name="T268_6">PS<text:s/>is<text:s/>implementing<text:s/>VPs,<text:s/>working<text:s/>with<text:s/>GoM<text:s/>and<text:s/>exploring<text:s/>ways<text:s/>of<text:s/>rolling<text:s/>VPs<text:s/>out<text:s/>nation</text:span><text:span text:style-name="T268_7">wide.<text:s text:c="2"/></text:span><text:span text:style-name="T268_8">Major<text:s/>elements<text:s/>of<text:s/></text:span><text:span text:style-name="T268_9">PS<text:s/>is<text:s/>demonstrating<text:s/>commitment<text:s/>to<text:s/>more<text:s/>conflict<text:s/></text:span><text:span text:style-name="T268_10">sensitive</text:span><text:span text:style-name="T268_11"><text:s/>CSR.</text:span></text:p>
            </table:table-cell>
          </table:table-row>
          <table:table-row table:style-name="Row12">
            <table:table-cell table:style-name="Cell42">
              <text:p text:style-name="P269"><text:span text:style-name="T269_1">Outcome<text:s/>2:<text:s/></text:span><text:span text:style-name="T269_2">Promote<text:s/>Mozambique’s<text:s/>role<text:s/>as<text:s/>peacemakers<text:s/>regionally<text:s/>and<text:s/>globally<text:s/>including<text:s/>through<text:s/>consolidating<text:s/>the<text:s/>peace<text:s/>process<text:s/>and<text:s/>supporting<text:s/>the<text:s/>full<text:s/>implementation<text:s/>of<text:s/>the<text:s/>Maputo<text:s/>Peace<text:s/>Accords<text:s/>and<text:s/>enhancing<text:s/>their<text:s/>role<text:s/>on<text:s/>the<text:s/>UN<text:s/>Security<text:s/>Counc</text:span><text:span text:style-name="T269_3">il.</text:span></text:p>
            </table:table-cell>
            <table:table-cell table:style-name="Cell43">
              <text:p text:style-name="P270"><text:span text:style-name="T270_1">2.1<text:s/>Principals'<text:s/>perception<text:s/>of<text:s/>the<text:s/>fairness<text:s/>and<text:s/>effectiveness<text:s/>of<text:s/>the<text:s/>implementation<text:s/>process<text:s/></text:span></text:p>
              <text:p text:style-name="P271"/>
              <text:p text:style-name="P272"/>
              <text:p text:style-name="P273"/>
              <text:p text:style-name="P274"/>
              <text:p text:style-name="P275"/>
              <text:p text:style-name="P276"><text:span text:style-name="T276_1">2.2<text:s/>%<text:s/>of<text:s/>ex-combatants<text:s/>who<text:s/>see<text:s/>a<text:s/>viable<text:s/>future<text:s/>for<text:s/>themselves<text:s/>in<text:s/>civilian<text:s/>life</text:span></text:p>
            </table:table-cell>
            <table:table-cell table:style-name="Cell44">
              <text:p text:style-name="P277"><text:span text:style-name="T277_1">Evidence<text:s/>that<text:s/>both<text:s/>principals<text:s/>perc</text:span><text:span text:style-name="T277_2">ei</text:span><text:span text:style-name="T277_3">ve<text:s/>the<text:s/>process<text:s/>and<text:s/>implementation<text:s/>to<text:s/>be<text:s/>fair<text:s/>and<text:s/>effect</text:span><text:span text:style-name="T277_4">i</text:span><text:span text:style-name="T277_5">ve</text:span></text:p>
              <text:p text:style-name="P278"/>
              <text:p text:style-name="P279"/>
              <text:p text:style-name="P280"/>
              <text:p text:style-name="P281"><text:span text:style-name="T281_1">70%</text:span></text:p>
            </table:table-cell>
            <table:table-cell table:style-name="Cell45">
              <text:p text:style-name="P282"><text:span text:style-name="T282_1">MET</text:span><text:span text:style-name="T282_2">:</text:span><text:span text:style-name="T282_3"><text:s/></text:span><text:span text:style-name="T282_4">I</text:span><text:span text:style-name="T282_5">n<text:s/>2021<text:s/>both<text:s/>princip</text:span><text:span text:style-name="T282_6">a</text:span><text:span text:style-name="T282_7">ls<text:s/>publicly<text:s/>spoke<text:s/>out<text:s/>on<text:s/>their<text:s/>interest<text:s/>and<text:s/></text:span><text:span text:style-name="T282_8">commitment</text:span><text:span text:style-name="T282_9"><text:s/>to<text:s/>the<text:s/>peace<text:s/>process,<text:s/>and<text:s/>later<text:s/>in<text:s/>2023<text:s/>both<text:s/>principals<text:s/>spoke<text:s/>out<text:s/>again<text:s/>renewing<text:s/>their<text:s/>commitment<text:s/>publicly</text:span><text:span text:style-name="T282_10">.<text:s text:c="2"/></text:span><text:span text:style-name="T282_11">Final<text:s/>demobilisation<text:s/>was<text:s/>completed<text:s/>in<text:s/>May<text:s/>2023.</text:span></text:p>
              <text:p text:style-name="P283"/>
              <text:p text:style-name="P284"><text:span text:style-name="T284_1">EXCEEDED</text:span><text:span text:style-name="T284_2">:</text:span><text:span text:style-name="T284_3"><text:s/></text:span><text:span text:style-name="T284_4">100%</text:span><text:span text:style-name="T284_5"><office:annotation><dc:creator>Jonas Pohlmann</dc:creator><text:p text:style-name="P285"><text:span text:style-name="T285_1">Where<text:s/>does<text:s/>this<text:s/>number<text:s/>come<text:s/>from<text:s/>?<text:s/>All<text:s/>of<text:s/>them?</text:span></text:p></office:annotation></text:span><text:span text:style-name="T285_2"><office:annotation><dc:creator>Louise Edwards</dc:creator><text:p text:style-name="P286"><text:span text:style-name="T286_1">Yes,<text:s/>according<text:s/>to<text:s/>the<text:s/>survey<text:s/>responses</text:span></text:p></office:annotation></text:span></text:p>
            </table:table-cell>
          </table:table-row>
        </table:table>
      </text:section>
      <text:section text:style-name="S3" text:name="S3">
        <text:h text:style-name="P287" text:outline-level="5"><text:span text:style-name="T287_1"><office:annotation><dc:creator>Jonas Pohlmann</dc:creator><text:p text:style-name="P288"><text:span text:style-name="T288_1">Again,<text:s/>these<text:s/>are<text:s/>all<text:s/>TAG<text:s/>outcomes,<text:s/>not<text:s/>the<text:s/>PSMP<text:s/>outcomes<text:s/>from<text:s/>the<text:s/>logframe<text:s/>-<text:s/>as<text:s/>it<text:s/>doesn't<text:s/>include<text:s/>anything<text:s/>on<text:s/>the<text:s/>Peace<text:s/>Process,<text:s/>for<text:s/>example.<text:s/>There<text:s/>is<text:s/>also<text:s/>nothing<text:s/>on<text:s/>the<text:s/>GoM's<text:s/>conflict<text:s/>management<text:s/>strategy<text:s/>and<text:s/>the<text:s/>private<text:s/>sector<text:s/>work,<text:s/>both<text:s/>of<text:s/>which<text:s/>were<text:s/>added<text:s/>to<text:s/>the<text:s/>logframe<text:s/>a<text:s/>while<text:s/>back<text:s/>to<text:s/>reflect<text:s/>all<text:s/>strands<text:s/>of<text:s/>work<text:s/>from<text:s/>the<text:s/>PSMP<text:s/>(Keith's<text:s/>work<text:s/>funded<text:s/>through<text:s/>here,<text:s/>for<text:s/>example)</text:span></text:p></office:annotation></text:span><text:span text:style-name="T288_2">Outcome<text:s/>1:<text:s/>Preventing<text:s/>further<text:s/>radicalisation<text:s/>and<text:s/>violence,<text:s/>fostering<text:s/>peacebuilding<text:s/>and<text:s/>increasing<text:s/>community<text:s/>resilience</text:span></text:h>
        <text:h text:style-name="P289" text:outline-level="5"/>
        <text:p text:style-name="P290"><text:span text:style-name="T290_1">Outcome<text:s/>1<text:s/>shows<text:s/>the<text:s/>strongest<text:s/>performance<text:s/>against<text:s/>outcome<text:s/>indicators<text:s/>and<text:s/>constitutes<text:s/>the<text:s/>programme’s<text:s/>most<text:s/>substantive<text:s/>contribution.</text:span></text:p>
        <text:p text:style-name="P291"/>
        <text:p text:style-name="P292"><text:span text:style-name="T292_1">Outcome<text:s/>1<text:s/>focused<text:s/>on<text:s/>reducing<text:s/>drivers<text:s/>of<text:s/>conflict<text:s/>while<text:s/>strengthening<text:s/>community<text:s/>cohesion<text:s/>and<text:s/>resilience.<text:s/>Despite<text:s/>insecurity<text:s/>affecting<text:s/>some<text:s/>districts,<text:s/></text:span><text:span text:style-name="T292_2">most<text:s/></text:span><text:span text:style-name="T292_3">output<text:s/>milestones<text:s/>were<text:s/>met.<text:s/>The<text:s/>Gender<text:s/>Action<text:s/>Learning<text:s/>System<text:s/>(GALS)<text:s/>delivered<text:s/>a<text:s/>structured<text:s/>behavioural<text:s/>change<text:s/>process<text:s/>that<text:s/>improved<text:s/>financial<text:s/>management,<text:s/>agency<text:s/>and<text:s/>psychosocial<text:s/>wellbeing.<text:s/>Participants<text:s/>consistently<text:s/>reported<text:s/>improved<text:s/>relationships<text:s/>within<text:s/>households,<text:s/>particularly<text:s/>between<text:s/>spouses<text:s/>and<text:s/>family<text:s/>members,<text:s/>with<text:s/>benefits<text:s/>extending<text:s/>to<text:s/>neighbourhoods<text:s/>where<text:s/>previously<text:s/>strained<text:s/>relationships<text:s/>were<text:s/>resolved<text:s/>and<text:s/>tensions<text:s/>reduced.</text:span></text:p>
        <text:p text:style-name="P293"/>
        <text:p text:style-name="P294"><text:span text:style-name="T294_1">Through<text:s/>the<text:s/>GALS<text:s/>workshops<text:s/>and<text:s/>Seeds<text:s/>for<text:s/>Peace<text:s/>grants,<text:s/>the<text:s/>programme<text:s/>significantly<text:s/>strengthened<text:s/>participant<text:s/>resilience</text:span><text:span text:style-name="T294_2">.<text:s/></text:span><text:span text:style-name="T294_3">Champions<text:s/>embedded<text:s/>GALS<text:s/>tools<text:s/>within<text:s/>existing<text:s/>community<text:s/>structures,<text:s/>including<text:s/>savings<text:s/>groups<text:s/>and<text:s/>informal<text:s/>dispute</text:span><text:span text:style-name="T294_4">resolution<text:s/>spaces,<text:s/>reducing<text:s/>reliance<text:s/>on<text:s/>external<text:s/>facilitators<text:s/>and<text:s/>strengthening<text:s/>sustainability.</text:span></text:p>
        <text:p text:style-name="P295"/>
        <text:p text:style-name="P296"><text:span text:style-name="T296_1">Though<text:s/>on<text:s/>a<text:s/>modest<text:s/>scale,<text:s/></text:span><text:span text:style-name="T296_2">c</text:span><text:span text:style-name="T296_3">ommunity<text:s/>cohesion<text:s/>improved<text:s/>at<text:s/>household,<text:s/>neighbourhood<text:s/>and<text:s/></text:span><text:span text:style-name="T296_4">community-level</text:span><text:span text:style-name="T296_5">s</text:span><text:span text:style-name="T296_6">,<text:s/>in<text:s/>target<text:s/>areas</text:span><text:span text:style-name="T296_7">,<text:s/>with<text:s/>reduced<text:s/>tensions,<text:s/>strengthened<text:s/>relationships<text:s/>across<text:s/>ethnic<text:s/>and<text:s/>religious<text:s/>lines,<text:s/>and<text:s/>the<text:s/>emergence<text:s/>of<text:s/>new<text:s/>norms<text:s/>such<text:s/>as<text:s/>apology<text:s/>and<text:s/>forgiveness.<text:s/></text:span><text:span text:style-name="T296_8">For<text:s/>example,<text:s/>in<text:s/>Mocimboa<text:s/>da<text:s/>Praia,<text:s/></text:span><text:span text:style-name="T296_9">a<text:s/>local<text:s/>community<text:s/>leader<text:s/>noted<text:s/>that<text:s/>listening<text:s/>spaces<text:s/>created<text:s/>in<text:s/></text:span><text:span text:style-name="T296_10">blocks</text:span><text:span text:style-name="T296_11"><text:s/>and<text:s/>churches<text:s/>allowed<text:s/></text:span><text:span text:style-name="T296_12">individuals</text:span><text:span text:style-name="T296_13"><text:s/>to<text:s/>feel<text:s/>truly<text:s/>heard<text:s/>for<text:s/>the<text:s/>first<text:s/>time<text:s/>which<text:s/>served<text:s/>as<text:s/>a<text:s/>vital<text:s/>catalyst<text:s/>for<text:s/>reducing<text:s/>deep<text:s/>seated<text:s/>tribalist<text:s/>sentiments<text:s/>and<text:s/>rebuilding<text:s/>trust<text:s/>within<text:s/>the<text:s/>Unidada<text:s/>district.</text:span><text:span text:style-name="T296_14"><text:s text:c="2"/></text:span><text:span text:style-name="T296_15"><office:annotation><dc:creator>James Turner</dc:creator><text:p text:style-name="P297"><text:span text:style-name="T297_1">We<text:s/>should<text:s/>cite<text:s/>what<text:s/>evidence<text:s/>we’re<text:s/>using<text:s/>for<text:s/>this.<text:s/>“According<text:s/>to…”<text:s/>and<text:s/>perhaps<text:s/>acknowledge<text:s/>that<text:s/>it<text:s/>was<text:s/>-<text:s/>I<text:s/>imagine<text:s/>-<text:s/>on<text:s/>a<text:s/>modest<text:s/>scale.</text:span></text:p></office:annotation></text:span><text:span text:style-name="T297_2">The<text:s/>Seeds<text:s/>for<text:s/>Peace<text:s/>grants<text:s/>addressed<text:s/>key<text:s/>conflict<text:s/>drivers,<text:s/>with<text:s/>96%<text:s/>of<text:s/>funded<text:s/>projects<text:s/>documenting<text:s/>reductions<text:s/>in<text:s/>social,<text:s/>economic,<text:s/>governance<text:s/>and<text:s/>resource</text:span><text:span text:style-name="T297_3">related<text:s/>tensions.<text:s/>These<text:s/>contributed<text:s/>to<text:s/>safer<text:s/>school<text:s/>environments,<text:s/>improved<text:s/></text:span><text:span text:style-name="T297_4">livelihoods,</text:span><text:span text:style-name="T297_5"><text:s/>and<text:s/>more<text:s/>inclusive<text:s/>justice<text:s/>structures.</text:span></text:p>
        <text:p text:style-name="P298"/>
        <text:p text:style-name="P299"><text:span text:style-name="T299_1">Work<text:s/>with<text:s/>security<text:s/>actors<text:s/>produced<text:s/>mixed<text:s/>but<text:s/>meaningful<text:s/>results.<text:s/>District<text:s/>and<text:s/>provincial<text:s/>workshops<text:s/>created<text:s/>safe,<text:s/>neutral<text:s/>spaces<text:s/>for<text:s/>dialogue,<text:s/></text:span><text:span text:style-name="T299_2">generating<text:s/>behaviour<text:s/>change<text:s/>and<text:s/></text:span><text:span text:style-name="T299_3">reaching<text:s/>260<text:s/>district</text:span><text:span text:style-name="T299_4">level<text:s/>participants<text:s/>and<text:s/>135<text:s/>inter</text:span><text:span text:style-name="T299_5">district<text:s/>and<text:s/>provincial<text:s/>participants,<text:s/>despite<text:s/>fluctuating<text:s/>attendance<text:s/>due<text:s/>to<text:s/>insecurity<text:s/>and<text:s/>political<text:s/>events.<text:s/>Communities<text:s/>reported<text:s/>clearer<text:s/>communication,<text:s/>improved<text:s/>accessibility<text:s/>of<text:s/>security<text:s/>providers,<text:s/>reductions<text:s/>in<text:s/>abusive<text:s/></text:span><text:span text:style-name="T299_6">practices,</text:span><text:span text:style-name="T299_7"><text:s/>and<text:s/>removal<text:s/>of<text:s/>an<text:s/>extortion</text:span><text:span text:style-name="T299_8">prone<text:s/>checkpoint.<text:s text:c="2"/>Engagement<text:s/>by<text:s/>governors<text:s/>and<text:s/>permanent<text:s/>secretaries<text:s/>strengthened<text:s/>institutional<text:s/>buy</text:span><text:span text:style-name="T299_9">in.</text:span></text:p>
        <text:p text:style-name="P300"/>
        <text:p text:style-name="P301"><text:span text:style-name="T301_1">The<text:s/>programme</text:span><text:span text:style-name="T301_2"><text:s/>produced</text:span><text:span text:style-name="T301_3"><text:s/>14<text:s/>research<text:s/>products,<text:s/>19<text:s/>multi</text:span><text:span text:style-name="T301_4">stakeholder<text:s/>briefings<text:s/>and<text:s/>11<text:s/>lesson</text:span><text:span text:style-name="T301_5">sharing<text:s/>meetings.<text:s/>Analysis<text:s/>informed<text:s/>conflict</text:span><text:span text:style-name="T301_6">sensitive<text:s/>programming,<text:s/>human</text:span><text:span text:style-name="T301_7">rights<text:s/>dialogue<text:s/>and<text:s/>electoral<text:s/>messaging.<text:s/>Private<text:s/>sector<text:s/>CSR<text:s/>workshops<text:s/>increased<text:s/>commitment<text:s/>to<text:s/>conflict</text:span><text:span text:style-name="T301_8">sensitive<text:s/>approaches,<text:s/>while<text:s/>support<text:s/>to<text:s/>government<text:s/>counter</text:span><text:span text:style-name="T301_9">terrorism<text:s/>and<text:s/>communications<text:s/>strategies<text:s/>demonstrated<text:s/>confidence<text:s/>in<text:s/></text:span><text:span text:style-name="T301_10">and<text:s/>usefulness<text:s/>of<text:s/></text:span><text:span text:style-name="T301_11">UK<text:s/>technical<text:s/>expertise.</text:span></text:p>
        <text:p text:style-name="P302"/>
        <text:p text:style-name="P303"><text:span text:style-name="T303_1">Taken<text:s/>together,<text:s/>the<text:s/>evidence<text:s/>supports<text:s/>the<text:s/>conclusion<text:s/>that<text:s/>Outcome<text:s/>1<text:s/>was<text:s/>largely<text:s/>achieved,<text:s/>and<text:s/>that<text:s/>community<text:s/>resilience<text:s/>and<text:s/>behaviour<text:s/>change<text:s/>represent<text:s/>a<text:s/>durable<text:s/>and<text:s/>meaningful<text:s/>programme<text:s/>contribution.</text:span></text:p>
        <text:p text:style-name="P304"/>
        <text:p text:style-name="P305"><text:span text:style-name="T305_1">Outcome<text:s/>2:<text:s/>Promoting<text:s/>Mozambique’s<text:s/>role<text:s/>as<text:s/>peacemaker<text:s/>regionally<text:s/>and<text:s/>globally,<text:s/>including<text:s/>consolidation<text:s/>of<text:s/>the<text:s/>peace<text:s/>process</text:span></text:p>
        <text:p text:style-name="P306"/>
        <text:p text:style-name="P307"><text:span text:style-name="T307_1">Performance<text:s/>under<text:s/>Outcome<text:s/>2<text:s/>was<text:s/>more<text:s/>mixed</text:span><text:span text:style-name="T307_2">.</text:span></text:p>
        <text:p text:style-name="P308"/>
        <text:p text:style-name="P309"><text:span text:style-name="T309_1">Key<text:s/>peace<text:s/>process–related<text:s/>indicators<text:s/>were<text:s/>achieved.<text:s text:c="2"/>Both<text:s/>principals<text:s/>publicly<text:s/>reaffirmed<text:s/>their<text:s/>commitment<text:s/>to<text:s/>the<text:s/>peace<text:s/>process<text:s/>in<text:s/>2021<text:s/>and<text:s/>again<text:s/>in<text:s/>2023.<text:s text:c="2"/>The<text:s/>Disarmament,<text:s/>Demobilisation<text:s/>and<text:s/>Reintegration<text:s/>(DDR)<text:s/>process<text:s/>was<text:s/>completed<text:s/>in<text:s/>May<text:s/>2023,<text:s/>marking<text:s/>a<text:s/>major<text:s/>milestone<text:s/>in<text:s/>the<text:s/></text:span><text:span text:style-name="T309_2">implementation<text:s/>of<text:s/>the<text:s/>Maputo<text:s/>Peace<text:s/>Accords.<text:s text:c="2"/>These<text:s/>outcomes<text:s/>represent<text:s/>significant<text:s/>national<text:s/>level<text:s/>achievements,<text:s/>to<text:s/>which<text:s/>PSMP<text:s/>contributed<text:s/>through<text:s/>a<text:s/>contribution<text:s/>to<text:s/>the<text:s/>Peace<text:s/>Secretariat<text:s/>which<text:s/>helped<text:s/>deliver<text:s/>the<text:s/>DDR<text:s/>process.</text:span></text:p>
        <text:p text:style-name="P310"/>
        <text:p text:style-name="P311"><text:span text:style-name="T311_1">Progress<text:s/>towards<text:s/>broader<text:s/>ambitions<text:s/>under<text:s/>Outcome<text:s/>2,<text:s/>including<text:s/>strengthening<text:s/>Mozambique’s<text:s/>role<text:s/>as<text:s/>peacemaker<text:s/>regionally<text:s/>and<text:s/>globally<text:s/>and<text:s/>enhancing<text:s/>its<text:s/>international<text:s/>profile<text:s/>was<text:s/>partial<text:s/>and<text:s/>constrained.<text:s/>Political<text:s/>transition,<text:s/>post</text:span><text:span text:style-name="T311_2">election<text:s/>unrest<text:s/>and<text:s/>renewed<text:s/>insecurity<text:s/>shifted<text:s/>national<text:s/>priorities<text:s/>and<text:s/>limited<text:s/>the<text:s/>extent<text:s/>to<text:s/>which<text:s/>peace<text:s/>leadership<text:s/>could<text:s/>be<text:s/>further<text:s/>consolidated<text:s/>within<text:s/>the<text:s/>programme<text:s/>timeframe</text:span><text:span text:style-name="T311_3">.<text:s text:c="2"/>However,<text:s/>Mozambique<text:s/>played<text:s/>a<text:s/>proactive<text:s/>role<text:s/>during<text:s/>its<text:s/>tenure<text:s/>as<text:s/>non-</text:span><text:span text:style-name="T311_4">permanent</text:span><text:span text:style-name="T311_5"><text:s/>members<text:s/>on<text:s/>the<text:s/>UNSC,<text:s/>leading<text:s/>a<text:s/>“Silencing<text:s/>the<text:s/>guns”<text:s/>lesson<text:s/>sharing<text:s/>session<text:s/>where<text:s/>they<text:s/>shared<text:s/>their<text:s/>experience<text:s/>of<text:s/>DDR<text:s/>at<text:s/>the<text:s/>international<text:s/>level.<text:s text:c="2"/></text:span><text:span text:style-name="T311_6">Addi</text:span><text:span text:style-name="T311_7">ti</text:span><text:span text:style-name="T311_8">onally</text:span><text:span text:style-name="T311_9">,</text:span><text:span text:style-name="T311_10"><text:s/>UK<text:s/>support<text:s/>to<text:s/>Mozambique’s<text:s/></text:span><text:span text:style-name="T311_11">membership<text:s/>to<text:s/>the<text:s/>Voluntary<text:s/>Principles<text:s/>and<text:s/>development<text:s/>of<text:s/>a<text:s/>National<text:s/>Action<text:s/>Plan<text:s/>will<text:s/>also<text:s/></text:span><text:span text:style-name="T311_12">promote</text:span><text:span text:style-name="T311_13"><text:s/>its<text:s/>role<text:s/>for<text:s/>regional<text:s/>and<text:s/>global<text:s/>stability.</text:span></text:p>
        <text:p text:style-name="P312"/>
        <text:p text:style-name="P313"><text:span text:style-name="T313_1">Overall,<text:s/>Outcome<text:s/>2<text:s/>was<text:s/>partially<text:s/>achieved.<text:s/>The<text:s/>programme<text:s/>made<text:s/>a<text:s/>credible<text:s/>contribution<text:s/>to<text:s/>peace<text:s/>process<text:s/>consolidation<text:s/>but<text:s/>could<text:s/>not<text:s/>fully<text:s/>realise<text:s/>longer</text:span><text:span text:style-name="T313_2">term<text:s/>ambitions<text:s/>related<text:s/>to<text:s/>international<text:s/>peace<text:s/>leadership,<text:s/>which<text:s/>extend<text:s/>beyond<text:s/>a<text:s/>single<text:s/>programme<text:s/>cycle<text:s/>and<text:s/>depend<text:s/>on<text:s/>sustained<text:s/>political<text:s/>stability.</text:span><text:span text:style-name="T313_3"><office:annotation><dc:creator>Dominic Ashton</dc:creator><text:p text:style-name="P314"><text:span text:style-name="T314_1">What<text:s/>about<text:s/>the<text:s/>work<text:s/>Moz<text:s/>did<text:s/>through<text:s/>UNSC<text:s text:c="2"/>and<text:s/>silencing<text:s/>the<text:s/>guns<text:s/>initiative?</text:span></text:p></office:annotation></text:span><text:span text:style-name="T314_2"><office:annotation><dc:creator>Louise Edwards</dc:creator><text:p text:style-name="P315"><text:span text:style-name="T315_1">Good<text:s/>reminder.<text:s text:c="2"/>I'm<text:s/>not<text:s/>sure<text:s/>that<text:s/>had<text:s/>any<text:s/>meaningful<text:s/>impact<text:s/>on<text:s/>international<text:s/>peace<text:s/>leadership<text:s/>or<text:s/>advancing<text:s/>Mozambique's<text:s/>aims<text:s/>to<text:s/>be<text:s/>a<text:s/>more<text:s/>prominent<text:s/>voice<text:s/>on<text:s/>matters<text:s/>of<text:s/>international<text:s/>peace,<text:s/>but<text:s/>it's<text:s/>definitely<text:s/>worth<text:s/>including,<text:s/>so<text:s/>have<text:s/>added<text:s/>text<text:s/>to<text:s/>reflect.</text:span></text:p></office:annotation></text:span><text:span text:style-name="T315_2"><office:annotation><dc:creator>Dominic Ashton</dc:creator><text:p text:style-name="P316"><text:span text:style-name="T316_1">Thanks<text:s/>-<text:s/>can’t<text:s/>see<text:s/>it<text:s/>here<text:s/>nor<text:s/>reference<text:s/>to<text:s/>Keith’s<text:s/>work<text:s/>which<text:s/>helped<text:s/>with<text:s/>that<text:s/>int.<text:s/>posture<text:s/>by<text:s/>having<text:s/>strategy.<text:s/>Also<text:s/>VPs<text:s/>work<text:s/>here<text:s/>is<text:s/>about<text:s/>regional<text:s/>and<text:s/>global<text:s/>role<text:s/>-<text:s/>and<text:s/>there<text:s/>has<text:s/>been<text:s/>important<text:s/>-<text:s/>programme<text:s/>supported<text:s/>work<text:s/>here.<text:s/></text:span></text:p></office:annotation></text:span><text:span text:style-name="T316_2"><office:annotation><dc:creator>Louise Edwards</dc:creator><text:p text:style-name="P317"><text:span text:style-name="T317_1">added<text:s/>additional<text:s/>text</text:span></text:p></office:annotation></text:span></text:p>
        <text:p text:style-name="P318"/>
        <text:h text:style-name="P319" text:outline-level="3"><text:span text:style-name="T319_1">Gender<text:s/>Equality<text:s/>and<text:s/>Unexpected<text:s/>Outcomes</text:span></text:h>
        <text:h text:style-name="P320" text:outline-level="3"/>
        <text:p text:style-name="P321"><text:span text:style-name="T321_1">Gender<text:s/>equality<text:s/>evolved<text:s/>into<text:s/>a<text:s/>central<text:s/>driver<text:s/>of<text:s/>PSMP’s<text:s/>peacebuilding<text:s/>impact.<text:s/>The<text:s/>adapted<text:s/>GALS<text:s/>methodology<text:s/>enabled<text:s/>transformative,<text:s/>community</text:span><text:span text:style-name="T321_2">led<text:s/>change,<text:s/>creating<text:s/>near<text:s/>gender<text:s/>parity<text:s/>across<text:s/>all<text:s/>programme<text:s/>stages</text:span><text:span text:style-name="T321_3"><text:s/></text:span><text:span text:style-name="T321_4">including<text:s/>a<text:s/>50/50<text:s/>gender<text:s/>balance<text:s/>among<text:s/>certified<text:s/></text:span><text:span text:style-name="T321_5">Peace<text:s/>Champion</text:span><text:span text:style-name="T321_6">s<text:s/>and<text:s/>strong<text:s/>female<text:s/>leadership<text:s/>in<text:s/>Seeds<text:s/>for<text:s/>Peace<text:s/>projects.<text:s/>Participants<text:s/>reported<text:s/>improved<text:s/>intra</text:span><text:span text:style-name="T321_7">household<text:s/>dialogue,<text:s/>shared<text:s/>decision</text:span><text:span text:style-name="T321_8">making,<text:s/>reduced<text:s/>domestic<text:s/>tensions<text:s/>and<text:s/>strengthened<text:s/>collaborative<text:s/>problem</text:span><text:span text:style-name="T321_9">solving,<text:s/>with<text:s/>men<text:s/>increasingly<text:s/>acting<text:s/>as<text:s/>allies<text:s/>in<text:s/>promoting<text:s/>stability.<text:s/>Gender</text:span><text:span text:style-name="T321_10">based<text:s/>discussions<text:s/>also<text:s/>provided<text:s/>a<text:s/>politically<text:s/>neutral<text:s/>entry<text:s/>point<text:s/>to<text:s/>wider<text:s/>conflict<text:s/>drivers,<text:s/>helping<text:s/>communities<text:s/>explore<text:s/>grievances<text:s/>and<text:s/>violence<text:s/>without<text:s/>polarisation.</text:span></text:p>
        <text:p text:style-name="P322"/>
        <text:p text:style-name="P323"><text:span text:style-name="T323_1">Several<text:s/>unexpected<text:s/>outcomes<text:s/>emerged.<text:s/>Peer</text:span><text:span text:style-name="T323_2">to</text:span><text:span text:style-name="T323_3">peer<text:s/>replication<text:s/>significantly<text:s/>exceeded<text:s/>expectations,<text:s/>with<text:s/>394<text:s/>active<text:s/>facilitators<text:s/>and<text:s/>a<text:s/>broader<text:s/>ecosystem<text:s/>of<text:s/>informal<text:s/>peace<text:s/>actors<text:s/>sustaining<text:s/>activities<text:s/>beyond<text:s/>the<text:s/>programme’s<text:s/>direct<text:s/>reach.<text:s/>Exposure<text:s/>of<text:s/>community<text:s/>justice<text:s/>actors<text:s/>to<text:s/>GALS<text:s/>also<text:s/>generated<text:s/>unanticipated<text:s/>improvements<text:s/>in<text:s/>trust<text:s/>and<text:s/>women’s<text:s/>participation<text:s/>in<text:s/>local<text:s/>justice<text:s/>mechanisms.<text:s/>Communications<text:s/>and<text:s/>narrative</text:span><text:span text:style-name="T323_4">change<text:s/>efforts<text:s/>further<text:s/>strengthened<text:s/>resilience<text:s/>against<text:s/>extremist<text:s/>messaging,<text:s/>shifting<text:s/>community<text:s/>discourse<text:s/>toward<text:s/>shared<text:s/>responsibility<text:s/>and<text:s/>constructive<text:s/>engagement.<text:s/>No<text:s/>major<text:s/>negative<text:s/>unintended<text:s/>consequences<text:s/>were<text:s/>identified,<text:s/>though<text:s/>sustainability<text:s/>risks<text:s/>remain<text:s/>if<text:s/></text:span><text:span text:style-name="T323_5">Peace<text:s/>Champion</text:span><text:span text:style-name="T323_6">s<text:s/>are<text:s/>not<text:s/>formally<text:s/>integrated<text:s/>into<text:s/>district<text:s/>structures<text:s/>or<text:s/>supported<text:s/>through<text:s/>light</text:span><text:span text:style-name="T323_7">touch<text:s/>coordination<text:s/>platforms.</text:span></text:p>
        <text:p text:style-name="P324"><draw:frame svg:x="0cm" svg:y="0cm" svg:width="16.294cm" svg:height="8.509cm" draw:style-name="FR3" text:anchor-type="as-char" draw:z-index="0"><draw:image xlink:href="Pictures/image2.png" xlink:type="simple" xlink:show="embed" xlink:actuate="onLoad"/></draw:frame></text:p>
        <text:p text:style-name="P325"/>
        <text:h text:style-name="P326" text:outline-level="3"/>
        <text:h text:style-name="P327" text:outline-level="3"><text:span text:style-name="T327_1">Sustainability</text:span><text:span text:style-name="T327_2"><office:annotation><dc:creator>Jonas Pohlmann</dc:creator><text:p text:style-name="P328"><text:span text:style-name="T328_1">Sustainability<text:s/>should<text:s/>be<text:s/>broader<text:s/>than<text:s/>looking<text:s/>into<text:s/>community<text:s/>relations<text:s/>and<text:s/>champions..</text:span></text:p></office:annotation></text:span><text:span text:style-name="T328_2"><office:annotation><dc:creator>Dominic Ashton</dc:creator><text:p text:style-name="P329"><text:span text:style-name="T329_1">Think<text:s/>we<text:s/>need<text:s/>to<text:s/>be<text:s/>clearer<text:s/>that<text:s/>TAG<text:s/>was<text:s/>only<text:s/>working<text:s/>in<text:s/>X<text:s/>number<text:s/>of<text:s/>districts<text:s/>with<text:s/>Y<text:s/>communities.<text:s/>Thought<text:s/>BC<text:s/>was<text:s/>clear<text:s/>that<text:s/>it<text:s/>was<text:s/>looking<text:s/>to<text:s/>show<text:s/>piloting<text:s/>was<text:s/>success<text:s/>and<text:s/>then<text:s/>get<text:s/>pick-up.<text:s/>Need<text:s/>to<text:s/>be<text:s/>clearer<text:s/>on<text:s/>this</text:span></text:p></office:annotation></text:span><text:span text:style-name="T329_2"><office:annotation><dc:creator>Louise Edwards</dc:creator><text:p text:style-name="P330"><text:span text:style-name="T330_1">have<text:s/>added<text:s/>some<text:s/>text</text:span></text:p></office:annotation></text:span></text:h>
        <text:h text:style-name="P331" text:outline-level="3"/>
        <text:p text:style-name="P332"><text:span text:style-name="T332_1">This<text:s/>programme<text:s/></text:span><text:span text:style-name="T332_2">piloted</text:span><text:span text:style-name="T332_3"><text:s/>approaches<text:s/></text:span><text:span text:style-name="T332_4">for<text:s/>building<text:s/>resilience<text:s/>to<text:s/>violent<text:s/>extremism<text:s/>with<text:s/>the<text:s/>aim<text:s/>of<text:s/>seeking<text:s/>partners<text:s/>to<text:s/>scale<text:s/>up<text:s/></text:span><text:span text:style-name="T332_5">succes</text:span><text:span text:style-name="T332_6">s</text:span><text:span text:style-name="T332_7">ful<text:s/>interventions.</text:span><text:span text:style-name="T332_8"><text:s/></text:span><text:span text:style-name="T332_9">The</text:span><text:span text:style-name="T332_10"><text:s/>reduction<text:s/>in<text:s/></text:span><text:span text:style-name="T332_11">bilateral<text:s/></text:span><text:span text:style-name="T332_12">ODA<text:s/></text:span><text:span text:style-name="T332_13">from<text:s/>several<text:s/>countries<text:s/></text:span><text:span text:style-name="T332_14">has<text:s/></text:span><text:span text:style-name="T332_15">made<text:s/>that<text:s/>more<text:s/>challenging</text:span><text:span text:style-name="T332_16">.<text:s/></text:span><text:span text:style-name="T332_17">However,<text:s/>engagement<text:s/>is<text:s/>continuing<text:s/>and<text:s/>it</text:span><text:span text:style-name="T332_18"><text:s/>is<text:s/>possible<text:s/></text:span><text:span text:style-name="T332_19">that<text:s/></text:span><text:span text:style-name="T332_20">community<text:s/>peacebuilding<text:s/>and<text:s/>security<text:s/>sector<text:s/>work<text:s/>will<text:s/>continue<text:s/>with<text:s/>the<text:s/>aim<text:s/>of<text:s/>securing<text:s/>private<text:s/>sector<text:s/>funding<text:s/>to<text:s/>deliver<text:s/>this<text:s/>work<text:s/>at<text:s/>scale.</text:span><text:span text:style-name="T332_21"><text:s text:c="2"/>Additionally</text:span><text:span text:style-name="T332_22">,</text:span><text:span text:style-name="T332_23"><text:s/>lessons<text:s/>from<text:s/>the<text:s/>programme<text:s/>have<text:s/>been<text:s/>shared<text:s/>with<text:s/>other<text:s/>donors<text:s/>with<text:s/></text:span><text:span text:style-name="T332_24">more<text:s/>than<text:s/>70%<text:s/>saying<text:s/>that<text:s/>they<text:s/>have<text:s/>used<text:s/>lessons<text:s/>to<text:s/>inform<text:s/>their<text:s/>policy<text:s/>and<text:s/>programming,<text:s/>demonstrating<text:s/>the<text:s/>positive<text:s/>impact<text:s/>the<text:s/>learning<text:s/>from<text:s/>this<text:s/>programme<text:s/>is<text:s/>having<text:s/>on<text:s/>future<text:s/>programme<text:s/>and<text:s/>policy<text:s/>development.</text:span><text:span text:style-name="T332_25"><text:s text:c="2"/></text:span></text:p>
        <text:p text:style-name="P333"/>
        <text:p text:style-name="P334"><text:span text:style-name="T334_1">Support<text:s/>to<text:s/>the<text:s/>implementation<text:s/>of<text:s/>the<text:s/>Maputo<text:s/>Peace<text:s/>Accords<text:s/>was<text:s/>limited<text:s/>and<text:s/></text:span><text:span text:style-name="T334_2">focused</text:span><text:span text:style-name="T334_3"><text:s/>on<text:s/>disarmament<text:s/>and<text:s/>demobilisation<text:s/>rather<text:s/>than<text:s/>the<text:s/>political<text:s/>inclusion<text:s/>aspects,<text:s/>which<text:s/>are<text:s/>necessary<text:s/>to<text:s/>avoid<text:s/>future<text:s/>instances<text:s/>of<text:s/>political<text:s/>violence.<text:s text:c="2"/>Though<text:s/>negotiations<text:s/>leading<text:s/>to<text:s/>the<text:s/>inclusion<text:s/>of<text:s/>ex-combatants<text:s/>in<text:s/>the<text:s/>Armed<text:s/>Forces<text:s/>pension<text:s/>scheme<text:s/>meant</text:span><text:span text:style-name="T334_4"><text:s/>that<text:s/>very<text:s/>few,<text:s/>if<text:s/>any<text:s/>ex-combatants<text:s/>picked<text:s/>up<text:s/>arms<text:s/>in<text:s/>recent<text:s/>election<text:s/>violence,<text:s/>a<text:s/>precedent<text:s/>has<text:s/>been<text:s/>set,<text:s/>which<text:s/>could<text:s/>emphasise</text:span><text:span text:style-name="T334_5"><text:s/>that<text:s/>violence<text:s/>is<text:s/>a<text:s/>means<text:s/>to<text:s/>securing<text:s/>financial<text:s/>aims.<text:s text:c="2"/></text:span><text:span text:style-name="T334_6">Support<text:s/>to<text:s/>the<text:s/>full<text:s/>implementation<text:s/>of<text:s/>the<text:s/>Maputo<text:s/>Peace<text:s/>Accords<text:s/>stopped<text:s/>after<text:s/>completion<text:s/>of<text:s/>the<text:s/>disarmament<text:s/>and<text:s/>demobilisation<text:s/>process.<text:s text:c="2"/></text:span><text:span text:style-name="T334_7">With<text:s/>a<text:s/>greater<text:s/>focus<text:s/>on<text:s/>reintegration<text:s/>and<text:s/></text:span><text:span text:style-name="T334_8">political<text:s/>inclusion<text:s/>elements<text:s/>of<text:s/>the<text:s/>Maputo<text:s/>Peace<text:s/>Accords,<text:s/>the<text:s/>programme<text:s/>could<text:s/>have<text:s/>perhaps<text:s/>had<text:s/>greater<text:s/>lasting<text:s/>impact.<text:s text:c="2"/>The<text:s/>UK’s<text:s/>Deepening<text:s/>Democracy<text:s/>programme<text:s/>is<text:s/>supporting<text:s/>Mozambique<text:s/>national<text:s/>dialogue<text:s/>efforts<text:s/>with<text:s/>the<text:s/>aim<text:s/>of<text:s/>increasing<text:s/>political<text:s/>inclusi</text:span><text:span text:style-name="T334_9">on,<text:s/>more<text:s/>democratic<text:s/>election<text:s/>processes<text:s/>and<text:s/>thus<text:s/>improving<text:s/>resilience<text:s/>to<text:s/>political<text:s/>violence.</text:span></text:p>
        <text:p text:style-name="P335"/>
        <text:p text:style-name="P336"><text:span text:style-name="T336_1">Sustainability<text:s/>was<text:s/>strengthened<text:s/>through<text:s/>the<text:s/>programme’s<text:s/>use<text:s/>of<text:s/>local<text:s/>partners,<text:s/>which<text:s/>embedded<text:s/>skills,<text:s/>leadership<text:s/>and<text:s/>delivery<text:s/>capacity<text:s/>within<text:s/>communities<text:s/>and<text:s/>institutions<text:s/>that<text:s/>will<text:s/>remain<text:s/>beyond<text:s/>programme<text:s/>closure.<text:s/>Locally<text:s/>led<text:s/>delivery<text:s/>increased<text:s/>ownership,</text:span><text:span text:style-name="T336_2"><text:s/></text:span><text:span text:style-name="T336_3">adaptability<text:s/>and<text:s/>legitimacy,<text:s/>enabling<text:s/>activities<text:s/>and<text:s/>behaviours<text:s/>to<text:s/>continue<text:s/>despite<text:s/>insecurity<text:s/>and<text:s/>without<text:s/>ongoing<text:s/>external<text:s/>funding.<text:s/></text:span><text:span text:style-name="T336_4"><text:s/>It</text:span><text:span text:style-name="T336_5"><text:s/>should<text:s/>be<text:s/>noted<text:s/>that<text:s/>the<text:s/>TAG<text:s/>programme<text:s/>only<text:s/>worked<text:s/>with<text:s/>communities<text:s/>at<text:s/>the<text:s/>district<text:s/>level<text:s/>in<text:s/>the<text:s/>districts<text:s/>of<text:s/>Mueda,<text:s/>Montepuez<text:s/>and<text:s/>Mocimboa<text:s/>da<text:s/>Praia</text:span><text:span text:style-name="T336_6">,<text:s/>for<text:s/>greater<text:s/>impact<text:s/>it<text:s/>should<text:s/>be<text:s/>replicated<text:s/>across<text:s/>the<text:s/>province.</text:span><text:span text:style-name="T336_7"><text:s/></text:span></text:p>
        <text:p text:style-name="P337"/>
        <text:p text:style-name="P338"><text:span text:style-name="T338_1">Through<text:s/>its<text:s/></text:span><text:span text:style-name="T338_2">Peace<text:s/>Champion</text:span><text:span text:style-name="T338_3"><text:s/>network,<text:s/>the<text:s/>programme<text:s/>has<text:s/></text:span><text:span text:style-name="T338_4">supported</text:span><text:span text:style-name="T338_5"><text:s/>sustainability<text:s/></text:span><text:span text:style-name="T338_6">in<text:s/>the<text:s/>areas<text:s/>where<text:s/>it<text:s/>focused,<text:s/></text:span><text:span text:style-name="T338_7">by<text:s/>embedding<text:s/>skills,<text:s/>legitimacy<text:s/>and<text:s/>leadership<text:s/>within<text:s/>communities,<text:s/>enabling<text:s/>peer</text:span><text:span text:style-name="T338_8">to</text:span><text:span text:style-name="T338_9">peer<text:s/>peacebuilding<text:s/>to<text:s/>continue<text:s/>independently<text:s/>of<text:s/>external<text:s/>funding</text:span><text:span text:style-name="T338_10">.</text:span><text:span text:style-name="T338_11"><text:s text:c="2"/></text:span><text:span text:style-name="T338_12">Champions<text:s/>are<text:s/>increasingly<text:s/>approached<text:s/>by<text:s/>community<text:s/>members<text:s/>to<text:s/>share<text:s/>GALS<text:s/>knowledge,<text:s/>demonstrating<text:s/>sustained<text:s/>demand<text:s/>and<text:s/>continued<text:s/></text:span><text:span text:style-name="T338_13">diffusion<text:s/>beyond<text:s/>direct<text:s/>programme<text:s/>support.<text:s/>GALS<text:s/>has<text:s/>shifted<text:s/>from<text:s/>a<text:s/>methodology<text:s/>to<text:s/>an<text:s/>embedded<text:s/>mindset,<text:s/>shaping<text:s/>daily<text:s/>decision</text:span><text:span text:style-name="T338_14">making<text:s/>and<text:s/>reinforcing<text:s/>long</text:span><text:span text:style-name="T338_15">term<text:s/>sustainability.<text:s/>To<text:s/>formalise<text:s/>this<text:s/>progress,<text:s/>the<text:s/>programme<text:s/></text:span><text:span text:style-name="T338_16">sup</text:span><text:span text:style-name="T338_17">p</text:span><text:span text:style-name="T338_18">orted</text:span><text:span text:style-name="T338_19"><text:s/>the<text:s/>legal<text:s/>registration<text:s/>of<text:s/></text:span><text:span text:style-name="T338_20">Peace<text:s/>Champion</text:span><text:span text:style-name="T338_21"><text:s/>Associations<text:s/>in<text:s/>three<text:s/>districts,<text:s/>enabling<text:s/>them<text:s/>to<text:s/>engage<text:s/>independently<text:s/>with<text:s/>government,<text:s/>NGOs<text:s/>and<text:s/>the<text:s/>private<text:s/>sector.<text:s/>This<text:s/>institutionalisation<text:s/>strengthens<text:s/>the<text:s/>“human<text:s/>infrastructure”<text:s/>created<text:s/>by<text:s/>PSMP,<text:s/>allowing<text:s/>Champions<text:s/>to<text:s/>seek<text:s/>funding,<text:s/>form<text:s/>partnerships<text:s/>and<text:s/>maintain<text:s/>influence<text:s/>in<text:s/>provincial<text:s/>forums.</text:span></text:p>
        <text:p text:style-name="P339"/>
        <text:p text:style-name="P340"><text:span text:style-name="T340_1">Champions<text:s/>are<text:s/>also<text:s/>informally<text:s/>mentoring<text:s/>new<text:s/>facilitators<text:s/>and<text:s/>expanding<text:s/>GALS<text:s/>practices<text:s/>to<text:s/>youth<text:s/>groups,<text:s/>religious<text:s/>leaders,<text:s/>savings<text:s/>groups<text:s/>and<text:s/>justice<text:s/>and<text:s/>security<text:s/>actors,<text:s/>creating<text:s/>a<text:s/>second<text:s/>generation<text:s/>of<text:s/>local<text:s/>leadership.<text:s/>Their<text:s/>participation<text:s/>in<text:s/>municipal<text:s/>consultations,<text:s/>mediation<text:s/>processes<text:s/>and<text:s/>community<text:s/>safety<text:s/>discussions<text:s/>reflects<text:s/>growing<text:s/>recognition<text:s/>of<text:s/>their<text:s/>legitimacy.<text:s text:c="2"/></text:span></text:p>
        <text:p text:style-name="P341"/>
        <text:p text:style-name="P342"><text:span text:style-name="T342_1">Although<text:s/>insecurity<text:s/>continues<text:s/>to<text:s/>affect<text:s/>community<text:s/>wellbeing,<text:s/>Champions<text:s/>have<text:s/>shown<text:s/>strong<text:s/>capacity<text:s/>to<text:s/>mobilise<text:s/>participants<text:s/>and<text:s/>maintain<text:s/>trust.<text:s/>The<text:s/>peer</text:span><text:span text:style-name="T342_2">to</text:span><text:span text:style-name="T342_3">peer<text:s/>model<text:s/>has<text:s/>reduced<text:s/>dependence<text:s/>on<text:s/>external<text:s/>facilitators,<text:s/>with<text:s/>Champions<text:s/>independently<text:s/>leading<text:s/>sessions<text:s/>and<text:s/>adapting<text:s/>tools<text:s/>without<text:s/>financial<text:s/>incentives.<text:s/>Sustained<text:s/>savings<text:s/>groups,<text:s/>livelihood<text:s/></text:span><text:span text:style-name="T342_4">activities,</text:span><text:span text:style-name="T342_5"><text:s/>and<text:s/>justice</text:span><text:span text:style-name="T342_6">support<text:s/>initiatives<text:s/>further<text:s/>reinforce<text:s/>engagement.<text:s text:c="2"/>The<text:s/>local<text:s/>administrators<text:s/>in<text:s/>all<text:s/>three<text:s/>districts<text:s/>have<text:s/>committed<text:s/>to<text:s/>continuing<text:s/>to<text:s/>embed<text:s/>the<text:s/>lessons<text:s/>and<text:s/>community<text:s/>approach<text:s/>learnt<text:s/></text:span><text:span text:style-name="T342_7">because<text:s/>of</text:span><text:span text:style-name="T342_8"><text:s/>PSMP<text:s/>activity.</text:span></text:p>
        <text:p text:style-name="P343"/>
        <text:p text:style-name="P344"><text:span text:style-name="T344_1">Through<text:s/>support<text:s/>to<text:s/>Mozambique’s<text:s/>membership<text:s/>to<text:s/>the<text:s/>Voluntary<text:s/></text:span><text:span text:style-name="T344_2">Principles</text:span><text:span text:style-name="T344_3"><text:s/>Initiative,<text:s/>PSMP<text:s/>has<text:s/>ensured<text:s/>continued<text:s/>commitment<text:s/>to<text:s/>improving<text:s/>human<text:s/>rights<text:s/>compliant<text:s/>security,<text:s/>which<text:s/>is<text:s/>improving<text:s/>citizen-state<text:s/>and<text:s/>community<text:s/>relations<text:s/>with<text:s/>the<text:s/>private<text:s/>sector<text:s/>and<text:s/>strengthening<text:s/>resilience<text:s/>to<text:s/>violent<text:s/>extremist<text:s/>narratives.</text:span></text:p>
        <text:p text:style-name="P345"/>
        <text:p text:style-name="P346"><text:span text:style-name="T346_1">The<text:s/>Conflict<text:s/>Sensitive<text:s/>CSR<text:s/>work<text:s/>with<text:s/>the<text:s/></text:span><text:span text:style-name="T346_2">p</text:span><text:span text:style-name="T346_3">rivate<text:s/></text:span><text:span text:style-name="T346_4">s</text:span><text:span text:style-name="T346_5">ector<text:s/>has<text:s/>led<text:s/>to<text:s/>some<text:s/>companies</text:span><text:span text:style-name="T346_6"><text:s/>adopting<text:s/>their<text:s/>approaches<text:s/>to<text:s/>include<text:s/>more<text:s/>community<text:s/>engagement<text:s/>and<text:s/>avoid<text:s/>approaches<text:s/>which<text:s/>could<text:s/>exacerbate<text:s/>grievances,<text:s/></text:span><text:span text:style-name="T346_7">embedding</text:span><text:span text:style-name="T346_8"><text:s/>a<text:s/>more<text:s/>conflict<text:s/>aware<text:s/></text:span><text:span text:style-name="T346_9">approach<text:s/>to<text:s/>doing<text:s/>business.<text:s text:c="2"/></text:span><text:span text:style-name="T346_10"><text:s/></text:span></text:p>
        <text:p text:style-name="P347"/>
        <text:p text:style-name="P348"><text:span text:style-name="T348_1">The<text:s/>Voluntary<text:s/>Principles<text:s/>work<text:s/>is<text:s/>strengthening<text:s/>institutional<text:s/>capacity<text:s/>to<text:s/>deliver<text:s/>more<text:s/>human<text:s/>rights<text:s/>compliant<text:s/></text:span><text:span text:style-name="T348_2">security,</text:span><text:span text:style-name="T348_3"><text:s/>and<text:s/>the<text:s/>CT<text:s/>strategy<text:s/>has<text:s/>been<text:s/>endorsed<text:s/>by<text:s/>the<text:s/>President<text:s/>and<text:s/>is<text:s/>now<text:s/>in<text:s/>operationalisation<text:s/>phase.<text:s text:c="2"/>However</text:span><text:span text:style-name="T348_4">,</text:span><text:span text:style-name="T348_5"><text:s/>resource<text:s/>constraints<text:s/>are<text:s/>leading<text:s/>to<text:s/>some<text:s/>delays<text:s/></text:span><text:span text:style-name="T348_6">regarding</text:span><text:span text:style-name="T348_7"><text:s/>the<text:s/>National<text:s/></text:span><text:span text:style-name="T348_8">Centre<text:s/>for<text:s/>Countering<text:s/>Terrorism</text:span><text:span text:style-name="T348_9"><text:s/></text:span><text:span text:style-name="T348_10">Centre,</text:span><text:span text:style-name="T348_11"><text:s/>which<text:s/>was<text:s/>a<text:s/>key<text:s/>part<text:s/>of<text:s/>the<text:s/>strat</text:span><text:span text:style-name="T348_12">egy,<text:s/>demonstrating<text:s/>how<text:s/>big<text:s/>a<text:s/>part<text:s/>future<text:s/>funding<text:s/>plays<text:s/>in<text:s/>the<text:s/>sustainability<text:s/>of<text:s/>the<text:s/>programme.</text:span></text:p>
        <text:p text:style-name="P349"/>
        <text:p text:style-name="P350"><text:span text:style-name="T350_1"><draw:frame svg:x="-0.018cm" svg:y="-0.018cm" svg:width="18.246cm" svg:height="0.691cm" draw:style-name="FR4" text:anchor-type="as-char" draw:z-index="0"><draw:text-box><text:p text:style-name="P351"><text:span text:style-name="T351_1">C:</text:span><text:span text:style-name="T351_2"><text:s/></text:span><text:span text:style-name="T351_3">Detailed</text:span><text:span text:style-name="T351_4"><text:s/></text:span><text:span text:style-name="T351_5">Output</text:span><text:span text:style-name="T351_6"><text:s/></text:span><text:span text:style-name="T351_7">Assessment</text:span></text:p></draw:text-box></draw:frame></text:span></text:p>
        <text:p text:style-name="P352"/>
        <text:p text:style-name="P353"/>
        <table:table table:style-name="Table5">
          <table:table-column table:style-name="Column16"/>
          <table:table-column table:style-name="Column17"/>
          <table:table-column table:style-name="Column18"/>
          <table:table-column table:style-name="Column19"/>
          <table:table-column table:style-name="Column20"/>
          <table:table-column table:style-name="Column21"/>
          <table:table-column table:style-name="Column22"/>
          <table:table-row table:style-name="Row13">
            <table:table-cell table:style-name="Cell46">
              <text:p text:style-name="P354"><text:span text:style-name="T354_1">Output<text:s/>Number<text:s/>and<text:s/>Title</text:span></text:p>
            </table:table-cell>
            <table:table-cell table:style-name="Cell47" table:number-columns-spanned="5">
              <text:p text:style-name="P355"><text:span text:style-name="T355_1">Increased<text:s/>local<text:s/>trust<text:s/>and<text:s/>resilience<text:s/>of<text:s/>groups<text:s/>and<text:s/>communities<text:s/>at<text:s/>risk<text:s/>of<text:s/>violent<text:s/>radicalisation</text:span></text:p>
            </table:table-cell>
            <table:covered-table-cell/>
            <table:covered-table-cell/>
            <table:covered-table-cell/>
            <table:covered-table-cell/>
          </table:table-row>
          <table:table-row table:style-name="Row14">
            <table:table-cell table:style-name="Cell48">
              <text:p text:style-name="P356"><text:span text:style-name="T356_1">Output<text:s/>Score</text:span></text:p>
            </table:table-cell>
            <table:table-cell table:style-name="Cell49" table:number-columns-spanned="5">
              <text:p text:style-name="P357"><text:span text:style-name="T357_1">A</text:span></text:p>
            </table:table-cell>
            <table:covered-table-cell/>
            <table:covered-table-cell/>
            <table:covered-table-cell/>
            <table:covered-table-cell/>
          </table:table-row>
          <table:table-row table:style-name="Row15">
            <table:table-cell table:style-name="Cell50">
              <text:p text:style-name="P358"><text:span text:style-name="T358_1">Impact<text:s/>weighting<text:s/>(%)</text:span></text:p>
            </table:table-cell>
            <table:table-cell table:style-name="Cell51">
              <text:p text:style-name="P359"><text:span text:style-name="T359_1">40%</text:span></text:p>
            </table:table-cell>
            <table:table-cell table:style-name="Cell52" table:number-columns-spanned="2">
              <text:p text:style-name="P360"><text:span text:style-name="T360_1">Impact<text:s/>weighting<text:s/>revised<text:s/>since<text:s/>last<text:s/>AR?</text:span></text:p>
            </table:table-cell>
            <table:covered-table-cell/>
            <table:table-cell table:style-name="Cell53" table:number-columns-spanned="2">
              <text:p text:style-name="P361"><text:span text:style-name="T361_1">No</text:span></text:p>
            </table:table-cell>
            <table:covered-table-cell/>
          </table:table-row>
          <table:table-row table:style-name="Row16">
            <table:table-cell table:style-name="Cell54" table:number-columns-spanned="3">
              <text:p text:style-name="P362"><text:span text:style-name="T362_1">Output<text:s/>Indicator</text:span></text:p>
            </table:table-cell>
            <table:covered-table-cell/>
            <table:covered-table-cell/>
            <table:table-cell table:style-name="Cell55" table:number-columns-spanned="2">
              <text:p text:style-name="P363"><text:span text:style-name="T363_1">Final<text:s/>log<text:s/>frame<text:s/>indicator</text:span></text:p>
            </table:table-cell>
            <table:covered-table-cell/>
            <table:table-cell table:style-name="Cell56" table:number-columns-spanned="2">
              <text:p text:style-name="P364"><text:span text:style-name="T364_1">Final<text:s/>result<text:s/></text:span><text:span text:style-name="T364_2">achieved</text:span></text:p>
            </table:table-cell>
            <table:covered-table-cell/>
          </table:table-row>
          <table:table-row table:style-name="Row17">
            <table:table-cell table:style-name="Cell57" table:number-columns-spanned="3">
              <text:p text:style-name="P365"><text:span text:style-name="T365_1">1.1<text:s/>Number<text:s/>of<text:s/>people<text:s/>who<text:s/>have<text:s/>been<text:s/>exposed<text:s/>to<text:s/>the<text:s/>adapted<text:s/>GALS<text:s/>peer-to-peer<text:s/>process</text:span></text:p>
            </table:table-cell>
            <table:covered-table-cell/>
            <table:covered-table-cell/>
            <table:table-cell table:style-name="Cell58" table:number-columns-spanned="2">
              <text:p text:style-name="P366"><text:span text:style-name="T366_1">675</text:span></text:p>
            </table:table-cell>
            <table:covered-table-cell/>
            <table:table-cell table:style-name="Cell59" table:number-columns-spanned="2">
              <text:p text:style-name="P367"><text:span text:style-name="T367_1">848</text:span></text:p>
            </table:table-cell>
            <table:covered-table-cell/>
          </table:table-row>
          <table:table-row table:style-name="Row18">
            <table:table-cell table:style-name="Cell60" table:number-columns-spanned="3">
              <text:p text:style-name="P368"><text:span text:style-name="T368_1">1.2<text:s/>Number<text:s/>of<text:s/>champions<text:s/>attending<text:s/>Training<text:s/>of<text:s/>Trainers<text:s/></text:span><text:span text:style-name="T368_2">(ToT)<text:s/></text:span><text:span text:style-name="T368_3">workshops</text:span></text:p>
            </table:table-cell>
            <table:covered-table-cell/>
            <table:covered-table-cell/>
            <table:table-cell table:style-name="Cell61" table:number-columns-spanned="2">
              <text:p text:style-name="P369"><text:span text:style-name="T369_1">25<text:s/>in<text:s/>each<text:s/>district</text:span></text:p>
            </table:table-cell>
            <table:covered-table-cell/>
            <table:table-cell table:style-name="Cell62" table:number-columns-spanned="2">
              <text:p text:style-name="P370"><text:span text:style-name="T370_1">20<text:s/>MdP,<text:s/>25</text:span></text:p>
              <text:p text:style-name="P371"><text:span text:style-name="T371_1">Montepuez,<text:s/>21</text:span></text:p>
              <text:p text:style-name="P372"><text:span text:style-name="T372_1">Mueda</text:span></text:p>
            </table:table-cell>
            <table:covered-table-cell/>
          </table:table-row>
          <table:table-row table:style-name="Row19">
            <table:table-cell table:style-name="Cell63" table:number-columns-spanned="3">
              <text:p text:style-name="P373"><text:span text:style-name="T373_1">1.3<text:s/>Number<text:s/>of<text:s/>champions<text:s/>in<text:s/>each<text:s/>district<text:s/>who<text:s/>are<text:s/>able<text:s/>to<text:s/>continue<text:s/>with<text:s/>GALS<text:s/>after<text:s/>the<text:s/>project<text:s/>(sustainability).</text:span></text:p>
            </table:table-cell>
            <table:covered-table-cell/>
            <table:covered-table-cell/>
            <table:table-cell table:style-name="Cell64" table:number-columns-spanned="2">
              <text:p text:style-name="P374"><text:span text:style-name="T374_1">1</text:span><text:span text:style-name="T374_2">,</text:span><text:span text:style-name="T374_3">075</text:span></text:p>
            </table:table-cell>
            <table:covered-table-cell/>
            <table:table-cell table:style-name="Cell65" table:number-columns-spanned="2">
              <text:p text:style-name="P375"><text:span text:style-name="T375_1">5</text:span><text:span text:style-name="T375_2">,</text:span><text:span text:style-name="T375_3">264</text:span></text:p>
            </table:table-cell>
            <table:covered-table-cell/>
          </table:table-row>
          <table:table-row table:style-name="Row20">
            <table:table-cell table:style-name="Cell66" table:number-columns-spanned="3">
              <text:p text:style-name="P376"><text:span text:style-name="T376_1">1.4<text:s/>%<text:s/>of<text:s/>target<text:s/>audience<text:s/>(TA)<text:s/>who<text:s/>believe<text:s/>Seeds<text:s/>for<text:s/>Peace,<text:s/>GALS<text:s/>process<text:s/>and/or<text:s/>PSMP<text:s/>is<text:s/>having<text:s/>or<text:s/>will<text:s/>have<text:s/>a<text:s/>positive<text:s/>impact<text:s/>on<text:s/>their<text:s/>community<text:s/>as<text:s/>a<text:s/>result<text:s/>of<text:s/>communications<text:s/>messaging.</text:span></text:p>
            </table:table-cell>
            <table:covered-table-cell/>
            <table:covered-table-cell/>
            <table:table-cell table:style-name="Cell67" table:number-columns-spanned="2">
              <text:p text:style-name="P377"><text:span text:style-name="T377_1">70%</text:span></text:p>
            </table:table-cell>
            <table:covered-table-cell/>
            <table:table-cell table:style-name="Cell68" table:number-columns-spanned="2">
              <text:p text:style-name="P378"><text:span text:style-name="T378_1">75%</text:span></text:p>
            </table:table-cell>
            <table:covered-table-cell/>
          </table:table-row>
          <table:table-row table:style-name="Row21">
            <table:table-cell table:style-name="Cell69" table:number-columns-spanned="3">
              <text:p text:style-name="P379"><text:span text:style-name="T379_1">1.5<text:s/>%<text:s/>of<text:s/>GALS<text:s/>trainers<text:s/>who<text:s/>report<text:s/>being<text:s/>approached<text:s/>by<text:s/>others<text:s/>in<text:s/>the<text:s/>community<text:s/>to<text:s/>share<text:s/>GALS<text:s/>knowledge<text:s/>and<text:s/>methodology.</text:span></text:p>
            </table:table-cell>
            <table:covered-table-cell/>
            <table:covered-table-cell/>
            <table:table-cell table:style-name="Cell70" table:number-columns-spanned="2">
              <text:p text:style-name="P380"><text:span text:style-name="T380_1">65%</text:span></text:p>
            </table:table-cell>
            <table:covered-table-cell/>
            <table:table-cell table:style-name="Cell71" table:number-columns-spanned="2">
              <text:p text:style-name="P381"><text:span text:style-name="T381_1">62%</text:span></text:p>
            </table:table-cell>
            <table:covered-table-cell/>
          </table:table-row>
        </table:table>
        <text:p text:style-name="P382"/>
        <text:p text:style-name="P383"><text:span text:style-name="T383_1">Performance<text:s/>against<text:s/>Output<text:s/>1<text:s/>was<text:s/>strong,<text:s/>with<text:s/>most<text:s/>indicators<text:s/>met<text:s/>or<text:s/>exceeded</text:span><text:span text:style-name="T383_2">.<text:s/></text:span><text:span text:style-name="T383_3"><office:annotation><dc:creator>Dominic Ashton</dc:creator><text:p text:style-name="P384"><text:span text:style-name="T384_1">Repetition<text:s/>of<text:s/>table</text:span></text:p></office:annotation></text:span><text:span text:style-name="T384_2"><office:annotation><dc:creator>James Turner</dc:creator><text:p text:style-name="P385"><text:span text:style-name="T385_1"><text:a xlink:type="simple" xlink:href="mailto:Louise.Edwards2@fco.gov.uk"><text:bookmark-start text:name="_@_6A207055F18640EBBCEA9BE5A9872B0AZ"/><text:bookmark-end text:name="_@_6A207055F18640EBBCEA9BE5A9872B0AZ"/><text:span text:style-name="T385_2">@Louise<text:s/>Edwards</text:span></text:a></text:span><text:span text:style-name="T385_3"><text:s text:c="2"/>can<text:s/>this<text:s/>therefore<text:s/>be<text:s/>removed?</text:span></text:p></office:annotation></text:span><text:span text:style-name="T385_4">The<text:s/></text:span><text:span text:style-name="T385_5">champion<text:s/></text:span><text:span text:style-name="T385_6">expansion<text:s/>model<text:s/>relied<text:s/>on<text:s/>peer<text:s/>legitimacy<text:s/>rather<text:s/>than<text:s/>financial<text:s/>incentives.<text:s/>Champions<text:s/>were<text:s/>encouraged<text:s/>to<text:s/>integrate<text:s/>GALS<text:s/>tools<text:s/>into<text:s/>existing<text:s/>community<text:s/>structures,<text:s/>including<text:s/>savings<text:s/>groups,<text:s/>religious<text:s/>forums,<text:s/>youth<text:s/>associations<text:s/>and<text:s/>informal<text:s/>dispute<text:s/>resolution<text:s/>spaces,<text:s/>thereby<text:s/>embedding<text:s/>peacebuilding<text:s/>dialogue<text:s/>into<text:s/>everyday<text:s/>community<text:s/>life.<text:s/>This<text:s/>contributed<text:s/>to<text:s/>diffusion<text:s/>that<text:s/>extended<text:s/>beyond<text:s/>formal<text:s/>programme<text:s/>events.</text:span></text:p>
        <text:p text:style-name="P386"/>
        <text:p text:style-name="P387"><text:span text:style-name="T387_1">Targets<text:s/>for</text:span><text:span text:style-name="T387_2"><text:s/></text:span><text:span text:style-name="T387_3">ToT</text:span><text:span text:style-name="T387_4">s</text:span><text:span text:style-name="T387_5"><text:s/>were<text:s/>partially<text:s/>met<text:s/>across<text:s/>districts.<text:s/>Montepuez<text:s/>achieved<text:s/>the<text:s/>target<text:s/>of<text:s/>25<text:s/>champions,<text:s/></text:span><text:span text:style-name="T387_6">reflecting<text:s/>prior<text:s/>exposure<text:s/>to<text:s/>GALS<text:s/>and<text:s/></text:span><text:span text:style-name="T387_7">comparatively</text:span><text:span text:style-name="T387_8"><text:s/>stronger<text:s/>infrastructure</text:span><text:span text:style-name="T387_9">,<text:s/></text:span><text:span text:style-name="T387_10">while<text:s/>MdP<text:s/>(20)<text:s/>and<text:s/>Mueda<text:s/>(21)<text:s/>fell<text:s/>slightly<text:s/>short,<text:s/>largely<text:s/>reflecting<text:s/>access<text:s/>constraints</text:span><text:span text:style-name="T387_11">,<text:s/>population<text:s/>displacement</text:span><text:span text:style-name="T387_12"><text:s/>and<text:s/>insecurity.</text:span><text:span text:style-name="T387_13"><text:s/></text:span><text:span text:style-name="T387_14">The<text:s/>GALS<text:s/>workshops<text:s/>were<text:s/>strategically<text:s/>designed<text:s/>not<text:s/>as<text:s/>one-off<text:s/>training<text:s/>events<text:s/>but<text:s/>as<text:s/>structured<text:s/>behavioural<text:s/>transformation<text:s/>processes.</text:span><text:span text:style-name="T387_15"><text:s text:c="2"/>The<text:s/>ToTs<text:s/>approach<text:s/>shifted<text:s/>emphasis<text:s/>from<text:s/>expansion<text:s/>to<text:s/>consolidation,<text:s/>strengthening<text:s/>facilitation<text:s/>quality,<text:s/>ethical<text:s/>leadership,<text:s/>mentoring<text:s/>capacity<text:s/>and<text:s/>conflict<text:s/>sensitivity</text:span><text:span text:style-name="T387_16"><text:s/>This<text:s/>deliberate<text:s/>sequencing<text:s/>ensured<text:s/>that<text:s/>technical<text:s/>understanding<text:s/>translated<text:s/>into<text:s/>practical<text:s/>facilitation<text:s/>competence<text:s/>and<text:s/>locally<text:s/>legitimate<text:s/>leadership.</text:span><text:span text:style-name="T387_17"><text:s/></text:span></text:p>
        <text:p text:style-name="P388"/>
        <text:p text:style-name="P389"><text:span text:style-name="T389_1">Perceptions<text:s/>of<text:s/>positive<text:s/>community<text:s/>impact<text:s/>exceeded<text:s/>targets,<text:s/>with<text:s/>75%<text:s/>of<text:s/>the<text:s/>target<text:s/>audience<text:s/>reporting<text:s/>positive<text:s/>effects<text:s/>compared<text:s/>to<text:s/>a<text:s/>70%<text:s/>target.</text:span><text:span text:style-name="T389_2"><text:s text:c="2"/></text:span><text:span text:style-name="T389_3">The<text:s/>Seeds<text:s/>for<text:s/>Peace<text:s/>grants<text:s/>mechanism<text:s/>complemented<text:s/>GALS<text:s/>engagement<text:s/>by<text:s/>translating<text:s/>reflection<text:s/>into<text:s/>tangible<text:s/>community<text:s/>action.<text:s/>Of<text:s/>39<text:s/>submitted<text:s/>proposals,<text:s/>26<text:s/>were<text:s/>approved<text:s/>and<text:s/>funded,<text:s/>with<text:s/>44%<text:s/>led<text:s/>by<text:s/>women.<text:s/>Grants<text:s/>were<text:s/>intentionally<text:s/>sequenced<text:s/>after</text:span><text:span text:style-name="T389_4"><text:s/>GALS'</text:span><text:span text:style-name="T389_5"><text:s/>engagement<text:s/>to<text:s/>ensure<text:s/>proposals<text:s/>emerged<text:s/>from<text:s/>structured<text:s/>community<text:s/>analysis.<text:s/>GALS<text:s/>tools<text:s/>were<text:s/>applied<text:s/>to<text:s/>identify<text:s/>root<text:s/>causes<text:s/>of<text:s/>tension<text:s/>and<text:s/>assess<text:s/>conflict<text:s/>risks,<text:s/>strengthening<text:s/>project<text:s/></text:span><text:span text:style-name="T389_6">legitimacy,</text:span><text:span text:style-name="T389_7"><text:s/>and<text:s/>sensitivity.</text:span><text:span text:style-name="T389_8"><text:s/></text:span></text:p>
        <text:p text:style-name="P390"/>
        <text:p text:style-name="P391"><text:span text:style-name="T391_1">Generation<text:s/>1<text:s/></text:span><text:span text:style-name="T391_2">(17<text:s/>projects)<text:s/>prioritised<text:s/>visible<text:s/>“peace<text:s/>dividends”<text:s/>through<text:s/>livelihood<text:s/>and<text:s/>governance<text:s/>infrastructure,<text:s/>including<text:s/>Community<text:s/>Courts<text:s/>(40<text:s/>trained<text:s/>judges),<text:s/>Savings<text:s/>Groups<text:s/>(180<text:s/>members),<text:s/>Fishing<text:s/>Cooperatives<text:s/>and<text:s/>the<text:s/>Pamunda<text:s/>water<text:s/>borehole,<text:s/>reaching<text:s/>835<text:s/>participants<text:s/>directly<text:s/>and<text:s/>approximately<text:s/>4,350<text:s/>indirectly.</text:span></text:p>
        <text:p text:style-name="P392"><text:span text:style-name="T392_1">Generation<text:s/>2<text:s/></text:span><text:span text:style-name="T392_2">(3<text:s/>projects)<text:s/>focused<text:s/>on<text:s/>youth<text:s/>mobilisation,<text:s/>soft-skills<text:s/>development,<text:s/>prevention<text:s/>of<text:s/>early<text:s/>marriage<text:s/>and<text:s/>peace<text:s/>messaging,<text:s/>directly<text:s/>reaching<text:s/>107<text:s/>youth<text:s/>leaders<text:s/>with<text:s/>broader<text:s/>unquantified<text:s/>community<text:s/>exposure.</text:span></text:p>
        <text:p text:style-name="P393"><text:span text:style-name="T393_1">Generation<text:s/>3<text:s/></text:span><text:span text:style-name="T393_2">(6<text:s/>projects)<text:s/>consolidated<text:s/>and<text:s/>scaled<text:s/>successful<text:s/>models,<text:s/>including<text:s/>80<text:s/>newly<text:s/>trained<text:s/>judges<text:s/>and<text:s/>large-scale<text:s/>water<text:s/>reservoirs<text:s/>in<text:s/>Mueda,<text:s/>reaching<text:s/>788<text:s/>participants<text:s/>directly<text:s/>and<text:s/>approximately<text:s/>4,300<text:s/>indirectly.</text:span></text:p>
        <text:p text:style-name="P394"/>
        <text:h text:style-name="P395" text:outline-level="5"><text:span text:style-name="T395_1">One<text:s/>indicator<text:s/>marginally<text:s/>underperformed,<text:s/>with<text:s/>62%<text:s/>of<text:s/>GALS<text:s/>trainers<text:s/>reporting<text:s/>being<text:s/>approached<text:s/>by<text:s/>others<text:s/>to<text:s/>share<text:s/>knowledge<text:s/>(target:<text:s/>65%),<text:s/>though<text:s/>this<text:s/>still<text:s/>indicates<text:s/>strong<text:s/>demand.</text:span></text:h>
        <text:p text:style-name="P396"/>
        <text:h text:style-name="P397" text:outline-level="5"><text:span text:style-name="T397_1">Lessons</text:span><text:span text:style-name="T397_2"><text:s/></text:span><text:span text:style-name="T397_3">learned</text:span><text:span text:style-name="T397_4"><text:s/></text:span><text:span text:style-name="T397_5">through</text:span><text:span text:style-name="T397_6"><text:s/></text:span><text:span text:style-name="T397_7">this</text:span><text:span text:style-name="T397_8"><text:s/></text:span><text:span text:style-name="T397_9">output,</text:span><text:span text:style-name="T397_10"><text:s/></text:span><text:span text:style-name="T397_11">and</text:span><text:span text:style-name="T397_12"><text:s/></text:span><text:span text:style-name="T397_13">recommendations</text:span><text:span text:style-name="T397_14"><text:s/></text:span><text:span text:style-name="T397_15">for</text:span><text:span text:style-name="T397_16"><text:s/></text:span><text:span text:style-name="T397_17">future</text:span><text:span text:style-name="T397_18"><text:s/></text:span><text:span text:style-name="T397_19">programming</text:span><text:span text:style-name="T397_20"><text:s/></text:span><text:span text:style-name="T397_21">[</text:span><text:span text:style-name="T397_22">see<text:s/>section<text:s/>A</text:span><text:span text:style-name="T397_23">]</text:span></text:h>
        <text:h text:style-name="P398" text:outline-level="5"/>
        <table:table table:style-name="Table6">
          <table:table-column table:style-name="Column23"/>
          <table:table-column table:style-name="Column24"/>
          <table:table-column table:style-name="Column25"/>
          <table:table-column table:style-name="Column26"/>
          <table:table-column table:style-name="Column27"/>
          <table:table-column table:style-name="Column28"/>
          <table:table-column table:style-name="Column29"/>
          <table:table-row table:style-name="Row22">
            <table:table-cell table:style-name="Cell72">
              <text:p text:style-name="P399"><text:span text:style-name="T399_1">Output<text:s/>Number<text:s/>and<text:s/>Title</text:span></text:p>
            </table:table-cell>
            <table:table-cell table:style-name="Cell73" table:number-columns-spanned="5">
              <text:p text:style-name="P400"><text:span text:style-name="T400_1">Improved<text:s/>accountability<text:s/>and<text:s/>responsiveness<text:s/>of<text:s/></text:span><text:span text:style-name="T400_2">security<text:s/>and</text:span><text:span text:style-name="T400_3"><text:s/>justice<text:s/>sectors</text:span></text:p>
            </table:table-cell>
            <table:covered-table-cell/>
            <table:covered-table-cell/>
            <table:covered-table-cell/>
            <table:covered-table-cell/>
          </table:table-row>
          <table:table-row table:style-name="Row23">
            <table:table-cell table:style-name="Cell74">
              <text:p text:style-name="P401"><text:span text:style-name="T401_1">Output<text:s/>Score</text:span></text:p>
            </table:table-cell>
            <table:table-cell table:style-name="Cell75" table:number-columns-spanned="5">
              <text:p text:style-name="P402"><text:span text:style-name="T402_1">B</text:span></text:p>
            </table:table-cell>
            <table:covered-table-cell/>
            <table:covered-table-cell/>
            <table:covered-table-cell/>
            <table:covered-table-cell/>
          </table:table-row>
          <table:table-row table:style-name="Row24">
            <table:table-cell table:style-name="Cell76">
              <text:p text:style-name="P403"><text:span text:style-name="T403_1">Impact<text:s/>weighting<text:s/>(%)</text:span></text:p>
            </table:table-cell>
            <table:table-cell table:style-name="Cell77">
              <text:p text:style-name="P404"><text:span text:style-name="T404_1">30%</text:span></text:p>
            </table:table-cell>
            <table:table-cell table:style-name="Cell78" table:number-columns-spanned="2">
              <text:p text:style-name="P405"><text:span text:style-name="T405_1">Impact<text:s/>weighting<text:s/>revised<text:s/>since<text:s/>last<text:s/>AR?</text:span></text:p>
            </table:table-cell>
            <table:covered-table-cell/>
            <table:table-cell table:style-name="Cell79" table:number-columns-spanned="2">
              <text:p text:style-name="P406"><text:span text:style-name="T406_1">No</text:span></text:p>
            </table:table-cell>
            <table:covered-table-cell/>
          </table:table-row>
          <table:table-row table:style-name="Row25">
            <table:table-cell table:style-name="Cell80" table:number-columns-spanned="3">
              <text:p text:style-name="P407"><text:span text:style-name="T407_1">Output<text:s/>Indicator</text:span></text:p>
            </table:table-cell>
            <table:covered-table-cell/>
            <table:covered-table-cell/>
            <table:table-cell table:style-name="Cell81" table:number-columns-spanned="2">
              <text:p text:style-name="P408"><text:span text:style-name="T408_1">Final<text:s/>log<text:s/>frame<text:s/>indicator</text:span></text:p>
            </table:table-cell>
            <table:covered-table-cell/>
            <table:table-cell table:style-name="Cell82" table:number-columns-spanned="2">
              <text:p text:style-name="P409"><text:span text:style-name="T409_1">Final<text:s/>result<text:s/></text:span><text:span text:style-name="T409_2">achieved</text:span></text:p>
            </table:table-cell>
            <table:covered-table-cell/>
          </table:table-row>
          <table:table-row table:style-name="Row26">
            <table:table-cell table:style-name="Cell83" table:number-columns-spanned="3">
              <text:p text:style-name="P410"><text:span text:style-name="T410_1">2.1<text:s/>Extent<text:s/>to<text:s/>which<text:s/>community<text:s/></text:span><text:span text:style-name="T410_2">target<text:s/>group<text:s/>(TG)</text:span><text:span text:style-name="T410_3"><text:s/>state<text:s/>they<text:s/>have<text:s/>seen<text:s/>an<text:s/>improvement<text:s/>in<text:s/>the<text:s/>security<text:s/>providers<text:s/>responsiveness<text:s/>and<text:s/>behaviour<text:s/>(highlight<text:s/>perceptions<text:s/>of<text:s/>women,<text:s/>minorities,<text:s/>IDPs<text:s/>etc</text:span><text:span text:style-name="T410_4">)</text:span><text:span text:style-name="T410_5"><text:s/>and<text:s/>see<text:s/>perceptions<text:s/>are<text:s/>different<text:s/>for<text:s/>different<text:s/>security<text:s/>providers<text:s/>(local<text:s/>forces,<text:s/>police,<text:s/>etc.)</text:span></text:p>
            </table:table-cell>
            <table:covered-table-cell/>
            <table:covered-table-cell/>
            <table:table-cell table:style-name="Cell84" table:number-columns-spanned="2">
              <text:p text:style-name="P411"><text:span text:style-name="T411_1">2<text:s/>Change<text:s/>Stories</text:span></text:p>
            </table:table-cell>
            <table:covered-table-cell/>
            <table:table-cell table:style-name="Cell85" table:number-columns-spanned="2">
              <text:p text:style-name="P412"><text:span text:style-name="T412_1">2</text:span></text:p>
            </table:table-cell>
            <table:covered-table-cell/>
          </table:table-row>
          <table:table-row table:style-name="Row27">
            <table:table-cell table:style-name="Cell86" table:number-columns-spanned="3">
              <text:p text:style-name="P413"><text:span text:style-name="T413_1">2.2.<text:s/>Number<text:s/>of<text:s/>security<text:s/>provider<text:s/>groups<text:s/>attending<text:s/>Outcome<text:s/>2<text:s/>workshops</text:span></text:p>
            </table:table-cell>
            <table:covered-table-cell/>
            <table:covered-table-cell/>
            <table:table-cell table:style-name="Cell87" table:number-columns-spanned="2">
              <text:p text:style-name="P414"><text:span text:style-name="T414_1">Montepuez:<text:s/>12</text:span></text:p>
              <text:p text:style-name="P415"><text:span text:style-name="T415_1">Mueda:<text:s/>9</text:span></text:p>
              <text:p text:style-name="P416"><text:span text:style-name="T416_1">MdP:<text:s/>12</text:span></text:p>
            </table:table-cell>
            <table:covered-table-cell/>
            <table:table-cell table:style-name="Cell88" table:number-columns-spanned="2">
              <text:p text:style-name="P417"><text:span text:style-name="T417_1">Montepuez:<text:s/>12</text:span></text:p>
              <text:p text:style-name="P418"><text:span text:style-name="T418_1">Mueda:<text:s/>8</text:span></text:p>
              <text:p text:style-name="P419"><text:span text:style-name="T419_1">MdP:<text:s/>7</text:span></text:p>
            </table:table-cell>
            <table:covered-table-cell/>
          </table:table-row>
          <table:table-row table:style-name="Row28">
            <table:table-cell table:style-name="Cell89" table:number-columns-spanned="3">
              <text:p text:style-name="P420"><text:span text:style-name="T420_1">2.3<text:s/>%<text:s/>of<text:s/>target<text:s/>audience<text:s/>who<text:s/>express<text:s/>a<text:s/>positive<text:s/>change<text:s/>in<text:s/>attitude<text:s/>or<text:s/>beliefs<text:s/>towards<text:s/>security<text:s/>providers<text:s/>as<text:s/>a<text:s/>result<text:s/>of<text:s/>exposure<text:s/>to<text:s/>the<text:s/>communications<text:s/>messaging<text:s/></text:span></text:p>
            </table:table-cell>
            <table:covered-table-cell/>
            <table:covered-table-cell/>
            <table:table-cell table:style-name="Cell90" table:number-columns-spanned="2">
              <text:p text:style-name="P421"><text:span text:style-name="T421_1">82%</text:span></text:p>
            </table:table-cell>
            <table:covered-table-cell/>
            <table:table-cell table:style-name="Cell91" table:number-columns-spanned="2">
              <text:p text:style-name="P422"><text:span text:style-name="T422_1">74%</text:span></text:p>
            </table:table-cell>
            <table:covered-table-cell/>
          </table:table-row>
        </table:table>
        <text:p text:style-name="P423"/>
        <text:p text:style-name="P424"><text:span text:style-name="T424_1">Performance<text:s/>under<text:s/>Output<text:s/>2<text:s/>was<text:s/>mixed,<text:s/>reflecting<text:s/>the<text:s/>difficulty<text:s/>of<text:s/>delivering<text:s/>institutional<text:s/>change<text:s/>in<text:s/>a<text:s/>volatile<text:s/>security<text:s/>and<text:s/>political<text:s/>context.<text:s/></text:span></text:p>
        <text:p text:style-name="P425"/>
        <text:p text:style-name="P426"><text:span text:style-name="T426_1">Delivery<text:s/>started<text:s/>late,<text:s/>after<text:s/>encountering<text:s/>issues<text:s/>in<text:s/>year<text:s/>3,<text:s/>meaning<text:s/>delivery<text:s/>of<text:s/>this<text:s/>output<text:s/>didn’t<text:s/>start<text:s/>until<text:s/>mid-way<text:s/>through<text:s/>year<text:s/>4.<text:s text:c="2"/></text:span><text:span text:style-name="T426_2">Participation<text:s/>of<text:s/>security<text:s/>provider<text:s/>groups<text:s/>in<text:s/>workshops<text:s/>was<text:s/>uneven<text:s/>across<text:s/>districts.<text:s/></text:span><text:span text:style-name="T426_3">W</text:span><text:span text:style-name="T426_4">orkshops<text:s/>started<text:s/>in<text:s/></text:span><text:span text:style-name="T426_5">y</text:span><text:span text:style-name="T426_6">ear<text:s/></text:span><text:span text:style-name="T426_7">4</text:span><text:span text:style-name="T426_8"><text:s/>with<text:s/>three<text:s/>district-level<text:s/>workshops<text:s/>and<text:s/>one<text:s/>interdistrict<text:s/>workshop.<text:s/>In<text:s/></text:span><text:span text:style-name="T426_9">the<text:s/>final<text:s/></text:span><text:span text:style-name="T426_10">year,</text:span><text:span text:style-name="T426_11"><text:s/>activities<text:s/>included<text:s/>one<text:s/>provincial<text:s/>seminar<text:s/>and<text:s/>three<text:s/>additional<text:s/>district-level<text:s/>workshops.<text:s/>Across<text:s/>all<text:s/>district<text:s/>workshops,<text:s/>a<text:s/>total<text:s/>of<text:s/>260<text:s/>participants<text:s/>attended,<text:s/>while<text:s/>the<text:s/>interdistrict<text:s/>workshop<text:s/>and<text:s/>provincial<text:s/>seminar<text:s/>together<text:s/>reached<text:s/>135<text:s/>participants.</text:span><text:span text:style-name="T426_12"><text:s/></text:span><text:span text:style-name="T426_13">Montepuez<text:s/>met<text:s/>its<text:s/>target<text:s/>(12<text:s/>groups),<text:s/>while<text:s/>Mueda<text:s/>(8<text:s/>vs<text:s/>9)<text:s/>and<text:s/>MdP<text:s/>(7<text:s/>vs<text:s/>12)<text:s/>fell<text:s/>below<text:s/>target,<text:s/>largely<text:s/>due<text:s/>to<text:s/>insecurity,<text:s/>redeployment<text:s/>of<text:s/>forces<text:s/>and<text:s/>competing<text:s/>operational<text:s/>priorities.<text:s/></text:span><text:span text:style-name="T426_14">To<text:s/>help<text:s/>address<text:s/>this,<text:s/>the<text:s/>programme<text:s/></text:span><text:span text:style-name="T426_15">prioritised<text:s/>individual<text:s/>meetings<text:s/>with<text:s/>provincial<text:s/>authorities<text:s/>in<text:s/>Cabo<text:s/>Delgado<text:s/>instead<text:s/>of<text:s/>district<text:s/>workshops.<text:s/>This<text:s/>strategic<text:s/>adjustment<text:s/>aimed<text:s/>to<text:s/>validate<text:s/>the<text:s/>programme’s<text:s/>bottom-up<text:s/>approach<text:s/>while<text:s/>securing<text:s/>top-down<text:s/>institutional<text:s/>buy-in<text:s/>to<text:s/>maximise<text:s/>influence<text:s/>in<text:s/>the<text:s/>final<text:s/>project<text:s/>year.<text:s/>This<text:s/>engagement<text:s/></text:span><text:span text:style-name="T426_16">laid</text:span><text:span text:style-name="T426_17"><text:s/>the<text:s/>groundwork<text:s/>for<text:s/>subsequent<text:s/>workshops<text:s/>to<text:s/>place<text:s/>stronger<text:s/>emphasis<text:s/>on<text:s/>human<text:s/>rights<text:s/>standards<text:s/>and<text:s/>the<text:s/>development<text:s/>of<text:s/>a<text:s/>shared<text:s/>code<text:s/>of<text:s/>conduct<text:s/>across<text:s/>institutions.</text:span><text:span text:style-name="T426_18"><text:s/></text:span></text:p>
        <text:p text:style-name="P427"/>
        <text:p text:style-name="P428"><text:span text:style-name="T428_1">Perception</text:span><text:span text:style-name="T428_2">based<text:s/>indicators<text:s/>also<text:s/>underperformed,<text:s/>with<text:s/>74%<text:s/>of<text:s/>the<text:s/>target<text:s/>audience<text:s/>reporting<text:s/>positive<text:s/>attitude<text:s/>change<text:s/>toward<text:s/>security<text:s/>providers<text:s/>against<text:s/>a<text:s/>target<text:s/>of<text:s/>82%.</text:span></text:p>
        <text:p text:style-name="P429"/>
        <text:p text:style-name="P430"><text:span text:style-name="T430_1">Despite<text:s/>these<text:s/>shortfalls,<text:s/>there<text:s/>is<text:s/>evidence<text:s/>of<text:s/>emerging<text:s/>trust,<text:s/>engagement<text:s/>and<text:s/>willingness<text:s/>to<text:s/>consult<text:s/>communities.<text:s/>Progress<text:s/>accelerated<text:s/>in<text:s/>the<text:s/>latter<text:s/>stages<text:s/>of<text:s/>delivery<text:s/>as<text:s/>relationships<text:s/>deepened.<text:s/>The<text:s/>B<text:s/>score<text:s/>appropriately<text:s/>reflects<text:s/>partial<text:s/>achievement<text:s/>and<text:s/>incremental<text:s/>progress<text:s/>in<text:s/>a<text:s/>challenging<text:s/>operating<text:s/>environment.</text:span></text:p>
        <text:p text:style-name="P431"/>
        <text:h text:style-name="P432" text:outline-level="5"><text:span text:style-name="T432_1">Lessons</text:span><text:span text:style-name="T432_2"><text:s/></text:span><text:span text:style-name="T432_3">learned</text:span><text:span text:style-name="T432_4"><text:s/></text:span><text:span text:style-name="T432_5">through</text:span><text:span text:style-name="T432_6"><text:s/></text:span><text:span text:style-name="T432_7">this</text:span><text:span text:style-name="T432_8"><text:s/></text:span><text:span text:style-name="T432_9">output,</text:span><text:span text:style-name="T432_10"><text:s/></text:span><text:span text:style-name="T432_11">and</text:span><text:span text:style-name="T432_12"><text:s/></text:span><text:span text:style-name="T432_13">recommendations</text:span><text:span text:style-name="T432_14"><text:s/></text:span><text:span text:style-name="T432_15">for</text:span><text:span text:style-name="T432_16"><text:s/></text:span><text:span text:style-name="T432_17">future</text:span><text:span text:style-name="T432_18"><text:s/></text:span><text:span text:style-name="T432_19">programming</text:span><text:span text:style-name="T432_20"><text:s/></text:span><text:span text:style-name="T432_21">[see<text:s/>section<text:s/>A</text:span><text:span text:style-name="T432_22">]</text:span></text:h>
        <text:p text:style-name="P433"/>
        <table:table table:style-name="Table7">
          <table:table-column table:style-name="Column30"/>
          <table:table-column table:style-name="Column31"/>
          <table:table-column table:style-name="Column32"/>
          <table:table-column table:style-name="Column33"/>
          <table:table-column table:style-name="Column34"/>
          <table:table-column table:style-name="Column35"/>
          <table:table-column table:style-name="Column36"/>
          <table:table-row table:style-name="Row29">
            <table:table-cell table:style-name="Cell92">
              <text:p text:style-name="P434"><text:span text:style-name="T434_1">Output<text:s/>Number<text:s/>and<text:s/>Title</text:span></text:p>
            </table:table-cell>
            <table:table-cell table:style-name="Cell93" table:number-columns-spanned="5">
              <text:p text:style-name="P435"><text:span text:style-name="T435_1">Improved<text:s/>capacity<text:s/>for<text:s/>conflict<text:s/>management<text:s/>and<text:s/>stronger<text:s/>coordination<text:s/>mechanisms</text:span></text:p>
            </table:table-cell>
            <table:covered-table-cell/>
            <table:covered-table-cell/>
            <table:covered-table-cell/>
            <table:covered-table-cell/>
          </table:table-row>
          <table:table-row table:style-name="Row30">
            <table:table-cell table:style-name="Cell94">
              <text:p text:style-name="P436"><text:span text:style-name="T436_1">Output<text:s/>Score</text:span></text:p>
            </table:table-cell>
            <table:table-cell table:style-name="Cell95" table:number-columns-spanned="5">
              <text:p text:style-name="P437"><text:span text:style-name="T437_1">A</text:span></text:p>
            </table:table-cell>
            <table:covered-table-cell/>
            <table:covered-table-cell/>
            <table:covered-table-cell/>
            <table:covered-table-cell/>
          </table:table-row>
          <table:table-row table:style-name="Row31">
            <table:table-cell table:style-name="Cell96">
              <text:p text:style-name="P438"><text:span text:style-name="T438_1">Impact<text:s/>weighting<text:s/>(%)</text:span></text:p>
            </table:table-cell>
            <table:table-cell table:style-name="Cell97">
              <text:p text:style-name="P439"><text:span text:style-name="T439_1">30%</text:span></text:p>
            </table:table-cell>
            <table:table-cell table:style-name="Cell98" table:number-columns-spanned="2">
              <text:p text:style-name="P440"><text:span text:style-name="T440_1">Impact<text:s/>weighting<text:s/>revised<text:s/>since<text:s/>last<text:s/></text:span><text:span text:style-name="T440_2">AR?</text:span></text:p>
            </table:table-cell>
            <table:covered-table-cell/>
            <table:table-cell table:style-name="Cell99" table:number-columns-spanned="2">
              <text:p text:style-name="P441"><text:span text:style-name="T441_1">No</text:span></text:p>
            </table:table-cell>
            <table:covered-table-cell/>
          </table:table-row>
          <table:table-row table:style-name="Row32">
            <table:table-cell table:style-name="Cell100" table:number-columns-spanned="3">
              <text:p text:style-name="P442"><text:span text:style-name="T442_1">Output<text:s/>Indicator</text:span></text:p>
            </table:table-cell>
            <table:covered-table-cell/>
            <table:covered-table-cell/>
            <table:table-cell table:style-name="Cell101" table:number-columns-spanned="2">
              <text:p text:style-name="P443"><text:span text:style-name="T443_1">Final<text:s/>log<text:s/>frame<text:s/>indicator</text:span></text:p>
            </table:table-cell>
            <table:covered-table-cell/>
            <table:table-cell table:style-name="Cell102" table:number-columns-spanned="2">
              <text:p text:style-name="P444"><text:span text:style-name="T444_1">Final<text:s/>result<text:s/>achieved</text:span></text:p>
            </table:table-cell>
            <table:covered-table-cell/>
          </table:table-row>
          <table:table-row table:style-name="Row33">
            <table:table-cell table:style-name="Cell103" table:number-columns-spanned="3">
              <text:p text:style-name="P445"><text:span text:style-name="T445_1">3.1<text:s/>Number<text:s/>of<text:s/>advocacy<text:s/>activities<text:s/>conducted<text:s/>e.g.<text:s/>briefings<text:s/>for<text:s/>national/regional/international<text:s/>actors,<text:s/>themed<text:s/>webinars,<text:s/>participation<text:s/>in<text:s/>symposia<text:s/>in<text:s/>Maputo,<text:s/>etc.</text:span></text:p>
            </table:table-cell>
            <table:covered-table-cell/>
            <table:covered-table-cell/>
            <table:table-cell table:style-name="Cell104" table:number-columns-spanned="2">
              <text:p text:style-name="P446"><text:span text:style-name="T446_1">4</text:span></text:p>
            </table:table-cell>
            <table:covered-table-cell/>
            <table:table-cell table:style-name="Cell105" table:number-columns-spanned="2">
              <text:p text:style-name="P447"><text:span text:style-name="T447_1">6</text:span></text:p>
            </table:table-cell>
            <table:covered-table-cell/>
          </table:table-row>
          <table:table-row table:style-name="Row34">
            <table:table-cell table:style-name="Cell106" table:number-columns-spanned="3">
              <text:p text:style-name="P448"><text:span text:style-name="T448_1">3.2<text:s/>Number<text:s/>of<text:s/>research<text:s/>products<text:s/>produced<text:s/>(PEAs,<text:s/>Conflict<text:s/>updates,<text:s/>policy<text:s/>briefs)</text:span></text:p>
            </table:table-cell>
            <table:covered-table-cell/>
            <table:covered-table-cell/>
            <table:table-cell table:style-name="Cell107" table:number-columns-spanned="2">
              <text:p text:style-name="P449"><text:span text:style-name="T449_1">4</text:span></text:p>
            </table:table-cell>
            <table:covered-table-cell/>
            <table:table-cell table:style-name="Cell108" table:number-columns-spanned="2">
              <text:p text:style-name="P450"><text:span text:style-name="T450_1">4</text:span></text:p>
            </table:table-cell>
            <table:covered-table-cell/>
          </table:table-row>
          <table:table-row table:style-name="Row35">
            <table:table-cell table:style-name="Cell109" table:number-columns-spanned="3">
              <text:p text:style-name="P451"><text:span text:style-name="T451_1">3.3<text:s/>%<text:s/>of<text:s/>stakeholders<text:s/>at<text:s/>PSMP<text:s/>events/briefings/lessons<text:s/>sharing<text:s/>that<text:s/>state<text:s/>the<text:s/>information<text:s/>they<text:s/>received<text:s/>is<text:s/>useful<text:s/>or<text:s/>has<text:s/>increased<text:s/>their<text:s/>knowledge</text:span></text:p>
            </table:table-cell>
            <table:covered-table-cell/>
            <table:covered-table-cell/>
            <table:table-cell table:style-name="Cell110" table:number-columns-spanned="2">
              <text:p text:style-name="P452"><text:span text:style-name="T452_1">95%</text:span></text:p>
            </table:table-cell>
            <table:covered-table-cell/>
            <table:table-cell table:style-name="Cell111" table:number-columns-spanned="2">
              <text:p text:style-name="P453"><text:span text:style-name="T453_1">100%</text:span></text:p>
            </table:table-cell>
            <table:covered-table-cell/>
          </table:table-row>
          <table:table-row table:style-name="Row36">
            <table:table-cell table:style-name="Cell112" table:number-columns-spanned="3">
              <text:p text:style-name="P454"><text:span text:style-name="T454_1">3.3<text:s/>%<text:s/>of<text:s/>planned<text:s/>meetings<text:s/>conducted<text:s/>with<text:s/>GoM,<text:s/>with<text:s/>a<text:s/>positive<text:s/>outcome<text:s/>(i.e.</text:span><text:span text:style-name="T454_2"><text:s/></text:span><text:span text:style-name="T454_3">they<text:s/>are<text:s/>willing<text:s/>to<text:s/>engage)</text:span></text:p>
            </table:table-cell>
            <table:covered-table-cell/>
            <table:covered-table-cell/>
            <table:table-cell table:style-name="Cell113" table:number-columns-spanned="2">
              <text:p text:style-name="P455"><text:span text:style-name="T455_1">2</text:span></text:p>
            </table:table-cell>
            <table:covered-table-cell/>
            <table:table-cell table:style-name="Cell114" table:number-columns-spanned="2">
              <text:p text:style-name="P456"><text:span text:style-name="T456_1">2</text:span></text:p>
            </table:table-cell>
            <table:covered-table-cell/>
          </table:table-row>
          <table:table-row table:style-name="Row37">
            <table:table-cell table:style-name="Cell115" table:number-columns-spanned="3">
              <text:p text:style-name="P457"><text:span text:style-name="T457_1">3.5<text:s/>No.<text:s/>of<text:s/></text:span><text:span text:style-name="T457_2">p</text:span><text:span text:style-name="T457_3">rivate<text:s/></text:span><text:span text:style-name="T457_4">s</text:span><text:span text:style-name="T457_5">ector<text:s/>CSR/VP<text:s/>workshops</text:span></text:p>
            </table:table-cell>
            <table:covered-table-cell/>
            <table:covered-table-cell/>
            <table:table-cell table:style-name="Cell116" table:number-columns-spanned="2">
              <text:p text:style-name="P458"><text:span text:style-name="T458_1">2</text:span></text:p>
            </table:table-cell>
            <table:covered-table-cell/>
            <table:table-cell table:style-name="Cell117" table:number-columns-spanned="2">
              <text:p text:style-name="P459"><text:span text:style-name="T459_1">2</text:span></text:p>
            </table:table-cell>
            <table:covered-table-cell/>
          </table:table-row>
        </table:table>
        <text:p text:style-name="P460"/>
        <text:p text:style-name="P461"><text:span text:style-name="T461_1">Output<text:s/>3<text:s/>performed<text:s/>strongly,<text:s/>with<text:s/>most<text:s/>indicators<text:s/>met<text:s/>or<text:s/>exceeded.<text:s/>The<text:s/>programme<text:s/>delivered<text:s/>6<text:s/>advocacy<text:s/>activities<text:s/>against<text:s/>a<text:s/>target<text:s/>of<text:s/>4,<text:s/>exceeding<text:s/>expectations<text:s/>for<text:s/>engagement<text:s/>with<text:s/>national,<text:s/>regional<text:s/>and<text:s/>international<text:s/>stakeholders.<text:s/>All<text:s/>planned<text:s/>research<text:s/>outputs<text:s/>were<text:s/>delivered<text:s/>(4<text:s/>produced<text:s/>against<text:s/>a<text:s/>target<text:s/>of<text:s/>4),<text:s/>supporting<text:s/>evidence</text:span><text:span text:style-name="T461_2">based<text:s/>decision</text:span><text:span text:style-name="T461_3">making</text:span><text:span text:style-name="T461_4"><text:s/>and<text:s/>helping<text:s/>to<text:s/>improve<text:s/>donor<text:s/></text:span><text:span text:style-name="T461_5">community</text:span><text:span text:style-name="T461_6"><text:s/>understanding<text:s/>of<text:s/>the<text:s/>conflict<text:s/>leading<text:s/>to<text:s/>better<text:s/>conflict<text:s/>management.</text:span></text:p>
        <text:p text:style-name="P462"/>
        <text:p text:style-name="P463"><text:span text:style-name="T463_1">Stakeholder<text:s/>response<text:s/>to<text:s/>analytical<text:s/>products<text:s/>and<text:s/>briefings<text:s/>was<text:s/>exceptionally<text:s/>positive.<text:s/>100%<text:s/>of<text:s/>participants<text:s/>reported<text:s/>that<text:s/>information<text:s/>was<text:s/>useful<text:s/>or<text:s/>increased<text:s/>their<text:s/>knowledge,<text:s/>surpassing<text:s/>the<text:s/>95%<text:s/>target</text:span><text:span text:style-name="T463_2">.<text:s/></text:span><text:span text:style-name="T463_3">P</text:span><text:span text:style-name="T463_4">rogress<text:s/>was<text:s/>made<text:s/>on<text:s/>engaging<text:s/>the<text:s/>government<text:s/>at<text:s/>the<text:s/>national<text:s/>level<text:s/>on<text:s/>the<text:s/>Volun</text:span><text:span text:style-name="T463_5">ta</text:span><text:span text:style-name="T463_6">ry<text:s/>Principles<text:s/>Initiative<text:s/>(VPI</text:span><text:span text:style-name="T463_7">),</text:span><text:span text:style-name="T463_8"><text:s/>but<text:s/>local<text:s/>level<text:s/>engagement<text:s/>generally<text:s/>proved<text:s/>more<text:s/>successful<text:s/>across<text:s/>the<text:s/>broader<text:s/>programme</text:span><text:span text:style-name="T463_9">.<text:s text:c="2"/></text:span><text:span text:style-name="T463_10">Private<text:s/>sector<text:s/>workshops<text:s/>were<text:s/>delivered<text:s/>fully<text:s/>(2<text:s/>achieved<text:s/>against<text:s/>a<text:s/>target<text:s/>of<text:s/>2)</text:span><text:span text:style-name="T463_11"><text:s/>leading<text:s/>to<text:s/>progress<text:s/>in<text:s/>supporting<text:s/>Mozambique’s<text:s/>development<text:s/>of<text:s/></text:span><text:span text:style-name="T463_12">its</text:span><text:span text:style-name="T463_13"><text:s/></text:span><text:span text:style-name="T463_14">VPI<text:s/></text:span><text:span text:style-name="T463_15">National<text:s/>A</text:span><text:span text:style-name="T463_16">c</text:span><text:span text:style-name="T463_17">tion<text:s/>Plan.<text:s text:c="2"/>Several<text:s/>companies<text:s/>have<text:s/>approached<text:s/>the<text:s/>UK<text:s/>for<text:s/>further<text:s/>advice<text:s/>to<text:s/>deliver<text:s/>more<text:s/>conflict<text:s/>sens</text:span><text:span text:style-name="T463_18">i</text:span><text:span text:style-name="T463_19">tive<text:s/>operations<text:s/>recognising</text:span><text:span text:style-name="T463_20"><text:s/>the<text:s/>role<text:s/>they<text:s/>can<text:s/>play<text:s/>in<text:s/>conflict.</text:span></text:p>
        <text:h text:style-name="P464" text:outline-level="5"><text:span text:style-name="T464_1">Lessons</text:span><text:span text:style-name="T464_2"><text:s/></text:span><text:span text:style-name="T464_3">learned</text:span><text:span text:style-name="T464_4"><text:s/></text:span><text:span text:style-name="T464_5">through</text:span><text:span text:style-name="T464_6"><text:s/></text:span><text:span text:style-name="T464_7">this</text:span><text:span text:style-name="T464_8"><text:s/></text:span><text:span text:style-name="T464_9">output,</text:span><text:span text:style-name="T464_10"><text:s/></text:span><text:span text:style-name="T464_11">and</text:span><text:span text:style-name="T464_12"><text:s/></text:span><text:span text:style-name="T464_13">recommendations</text:span><text:span text:style-name="T464_14"><text:s/></text:span><text:span text:style-name="T464_15">for</text:span><text:span text:style-name="T464_16"><text:s/></text:span><text:span text:style-name="T464_17">future</text:span><text:span text:style-name="T464_18"><text:s/></text:span><text:span text:style-name="T464_19">programming</text:span><text:span text:style-name="T464_20"><text:s/></text:span><text:span text:style-name="T464_21">[see<text:s/>section<text:s/>A</text:span><text:span text:style-name="T464_22">]</text:span></text:h>
        <text:p text:style-name="P465"><text:span text:style-name="T465_1"><draw:frame svg:x="-0.018cm" svg:y="-0.018cm" svg:width="18.438cm" svg:height="0.691cm" draw:style-name="FR5" text:anchor-type="as-char" draw:z-index="0"><draw:text-box><text:p text:style-name="P466"><text:span text:style-name="T466_1">D:</text:span><text:span text:style-name="T466_2"><text:s/></text:span><text:span text:style-name="T466_3">Value</text:span><text:span text:style-name="T466_4"><text:s/></text:span><text:span text:style-name="T466_5">for</text:span><text:span text:style-name="T466_6"><text:s/></text:span><text:span text:style-name="T466_7">Money</text:span><text:span text:style-name="T466_8"><text:s/></text:span></text:p></draw:text-box></draw:frame></text:span></text:p>
        <text:h text:style-name="P467" text:outline-level="2"><text:span text:style-name="T467_1">VfM</text:span><text:span text:style-name="T467_2"><text:s/></text:span><text:span text:style-name="T467_3">performance</text:span><text:span text:style-name="T467_4"><text:s/></text:span><text:span text:style-name="T467_5">compared</text:span><text:span text:style-name="T467_6"><text:s/></text:span><text:span text:style-name="T467_7">to</text:span><text:span text:style-name="T467_8"><text:s/></text:span><text:span text:style-name="T467_9">the</text:span><text:span text:style-name="T467_10"><text:s/></text:span><text:span text:style-name="T467_11">original</text:span><text:span text:style-name="T467_12"><text:s/></text:span><text:span text:style-name="T467_13">VfM</text:span><text:span text:style-name="T467_14"><text:s/></text:span><text:span text:style-name="T467_15">proposition</text:span><text:span text:style-name="T467_16"><text:s/></text:span><text:span text:style-name="T467_17">in</text:span><text:span text:style-name="T467_18"><text:s/></text:span><text:span text:style-name="T467_19">the</text:span><text:span text:style-name="T467_20"><text:s/></text:span><text:span text:style-name="T467_21">business</text:span><text:span text:style-name="T467_22"><text:s/></text:span><text:span text:style-name="T467_23">case</text:span></text:h>
        <text:p text:style-name="P468"/>
        <text:p text:style-name="P469"><text:span text:style-name="T469_1">Overall,</text:span><text:span text:style-name="T469_2"><text:s/></text:span><text:span text:style-name="T469_3">PSMP</text:span><text:span text:style-name="T469_4"><text:s/></text:span><text:span text:style-name="T469_5">provided<text:s/>VfM</text:span><text:span text:style-name="T469_6"><text:s/>but<text:s/>it<text:s/>was</text:span><text:span text:style-name="T469_7"><text:s/></text:span><text:span text:style-name="T469_8">moderate<text:s/></text:span><text:span text:style-name="T469_9">in<text:s/>comparison<text:s/>to<text:s/></text:span><text:span text:style-name="T469_10">some<text:s/></text:span><text:span text:style-name="T469_11">other<text:s/></text:span><text:span text:style-name="T469_12">peacebuilding</text:span><text:span text:style-name="T469_13"><text:s/></text:span><text:span text:style-name="T469_14">and<text:s/></text:span><text:span text:style-name="T469_15">conflict<text:s/>resilience<text:s/>programming</text:span><text:span text:style-name="T469_16">.<text:s text:c="2"/></text:span><text:span text:style-name="T469_17">VfM<text:s/>was<text:s/>evaluated<text:s/>against<text:s/>economy,<text:s/>efficiency,<text:s/></text:span><text:span text:style-name="T469_18">effectiveness</text:span><text:span text:style-name="T469_19"><text:s/>and<text:s/></text:span><text:span text:style-name="T469_20">equity.<text:s text:c="2"/></text:span><text:span text:style-name="T469_21">By<text:s/>being<text:s/>adaptable<text:s/>to<text:s/>the<text:s/>context<text:s/>and<text:s/>combining<text:s/>workshops<text:s/>with<text:s/>other<text:s/></text:span><text:span text:style-name="T469_22">activities</text:span><text:span text:style-name="T469_23">,<text:s/>the<text:s/>programme<text:s/>proved<text:s/>that<text:s/>high-impact<text:s/>peacebuilding<text:s/>can<text:s/>be<text:s/>achieved<text:s/>in<text:s/>conflict<text:s/>zones<text:s/>without<text:s/>escalating<text:s/>costs.</text:span><text:span text:style-name="T469_24"><text:s/></text:span><text:span text:style-name="T469_25">The<text:s/>programme<text:s/></text:span><text:span text:style-name="T469_26">maximized</text:span><text:span text:style-name="T469_27"><text:s/>VfM</text:span><text:span text:style-name="T469_28"><text:s/></text:span><text:span text:style-name="T469_29">by</text:span><text:span text:style-name="T469_30"><text:s/></text:span><text:span text:style-name="T469_31">evolving<text:s/>from<text:s/>a<text:s/>rigid<text:s/>delivery<text:s/>model<text:s/>into<text:s/>a<text:s/>context-sensitive,<text:s/>agile<text:s/>operation<text:s/>that<text:s/></text:span><text:span text:style-name="T469_32">can<text:s/>better<text:s/></text:span><text:span text:style-name="T469_33">navigate<text:s/>the<text:s/>extreme<text:s/>volatility<text:s/>of<text:s/>Cabo<text:s/>Delgado</text:span><text:span text:style-name="T469_34">,<text:s/>but<text:s/>the<text:s/>use<text:s/>of<text:s/>large<text:s/>multilaterals<text:s/>(UN)<text:s/>and<text:s/>commercial<text:s/>delivery<text:s/>partners<text:s/>(TAG),<text:s/>led<text:s/>to<text:s/>high<text:s/>consultancy/salary<text:s/>costs</text:span><text:span text:style-name="T469_35">.<text:s/></text:span><text:span text:style-name="T469_36">Using<text:s/>local<text:s/>partners<text:s/>and<text:s/>gendered</text:span><text:span text:style-name="T469_37"><text:s/>focused</text:span><text:span text:style-name="T469_38"><text:s/>approach<text:s/>maximised<text:s/>equity.</text:span></text:p>
        <text:p text:style-name="P470"/>
        <text:p text:style-name="P471"><text:span text:style-name="T471_1">The<text:s/>programme<text:s/>delivered<text:s/>well<text:s/>at<text:s/>output<text:s/></text:span><text:span text:style-name="T471_2">level;</text:span><text:span text:style-name="T471_3"><text:s/>results<text:s/>at<text:s/>outcome<text:s/>level<text:s/>were<text:s/>mixed,<text:s/>reducing<text:s/>the<text:s/>programme’s<text:s/>V</text:span><text:span text:style-name="T471_4">fM.<text:s/></text:span><text:span text:style-name="T471_5">Additionally,</text:span><text:span text:style-name="T471_6"><text:s/>due<text:s/>to<text:s/>global<text:s/>ODA<text:s/>reductions,<text:s/></text:span><text:span text:style-name="T471_7">the<text:s/>likelihood<text:s/>specific<text:s/>interventions<text:s/>will<text:s/>be<text:s/>directly<text:s/>scaled<text:s/>has<text:s/>reduced.</text:span><text:span text:style-name="T471_8"><text:s text:c="2"/></text:span><text:span text:style-name="T471_9"><text:s/></text:span><text:span text:style-name="T471_10">A</text:span><text:span text:style-name="T471_11">lthough<text:s/>the<text:s/>programme<text:s/>contributed<text:s/>suc</text:span><text:span text:style-name="T471_12">c</text:span><text:span text:style-name="T471_13">es</text:span><text:span text:style-name="T471_14">s</text:span><text:span text:style-name="T471_15">fully<text:s/></text:span><text:span text:style-name="T471_16">towards<text:s/></text:span><text:span text:style-name="T471_17">influencing<text:s/>political<text:s/>leaders<text:s/>to<text:s/>deliver<text:s/>disarmament<text:s/>and<text:s/>demobilisation<text:s/>of<text:s/>the<text:s/></text:span><text:span text:style-name="T471_18">Maputo<text:s/>Peace<text:s/>Accords,<text:s/>there<text:s/>was<text:s/>limited<text:s/>impact<text:s/>towards<text:s/>delivering<text:s/></text:span><text:span text:style-name="T471_19">the<text:s/>level<text:s/>of<text:s/></text:span><text:span text:style-name="T471_20">political<text:s/>inclusion</text:span><text:span text:style-name="T471_21"><text:s/>required</text:span><text:span text:style-name="T471_22"><text:s/>in<text:s/>the<text:s/>long-term</text:span><text:span text:style-name="T471_23"><text:s/></text:span><text:span text:style-name="T471_24">to<text:s/>avoid<text:s/>future<text:s/>poli</text:span><text:span text:style-name="T471_25">t</text:span><text:span text:style-name="T471_26">i</text:span><text:span text:style-name="T471_27">c</text:span><text:span text:style-name="T471_28">al<text:s/>violence.</text:span><text:span text:style-name="T471_29"><text:s/></text:span><text:span text:style-name="T471_30"><text:s/>Though<text:s/>the<text:s/>direct<text:s/>number<text:s/>of<text:s/>bene</text:span><text:span text:style-name="T471_31">fici</text:span><text:span text:style-name="T471_32">aries<text:s/>was<text:s/>relatively<text:s/>low<text:s/>for<text:s/>the<text:s/>costs<text:s/>involved,<text:s/></text:span><text:span text:style-name="T471_33">the<text:s/>pilots</text:span><text:span text:style-name="T471_34"><text:s/>in<text:s/>Northern<text:s/>Mozambique</text:span><text:span text:style-name="T471_35"><text:s/>demonstrate<text:s/>an<text:s/>approach<text:s/></text:span><text:span text:style-name="T471_36">which<text:s/>could<text:s/>have<text:s/>a<text:s/>significant<text:s/>positive<text:s/>impact<text:s/>on<text:s/>the<text:s/>conflict<text:s/>if<text:s/>replicated<text:s/>at<text:s/>scale.<text:s text:c="2"/></text:span></text:p>
        <text:p text:style-name="P472"/>
        <text:p text:style-name="P473"><text:span text:style-name="T473_1">The<text:s/>following<text:s/>analysis</text:span><text:span text:style-name="T473_2"><text:s/>provides<text:s/>an<text:s/>assessment<text:s/>of<text:s/>how<text:s/>the<text:s/>programme<text:s/>delivered<text:s/>VfM<text:s/></text:span><text:span text:style-name="T473_3">across<text:s/>the</text:span><text:span text:style-name="T473_4"><text:s/>five<text:s/>pillars<text:s/>of<text:s/>the<text:s/>VfM<text:s/>framework</text:span><text:span text:style-name="T473_5">:</text:span><text:span text:style-name="T473_6"><office:annotation><dc:creator>Dominic Ashton</dc:creator><text:p text:style-name="P474"><text:span text:style-name="T474_1">Needs<text:s/>to<text:s/>have<text:s/>a<text:s/>genuine<text:s/>assessment<text:s/>of<text:s/>whether<text:s/>VfM<text:s/>-<text:s/>e.g.<text:s/>was<text:s/>a<text:s/>lot<text:s/>of<text:s/>money<text:s/>working<text:s/>with<text:s/>small<text:s/>groups<text:s/>-<text:s/>but<text:s/>can<text:s/>argue<text:s/>benefits<text:s/>are<text:s/>significant<text:s/>still.<text:s/>Basically,<text:s/>needs<text:s/>to<text:s/>try<text:s/>and<text:s/>answer<text:s/>the<text:s/>complex<text:s/>qn<text:s/>of<text:s/>whether<text:s/>UK<text:s/>investment<text:s/>represents<text:s/>VFM.</text:span></text:p></office:annotation></text:span><text:span text:style-name="T474_2"><office:annotation><dc:creator>Louise Edwards</dc:creator><text:p text:style-name="P475"><text:span text:style-name="T475_1">have<text:s/>expanded<text:s/>to<text:s/>try<text:s/>and<text:s/>answer<text:s/>the<text:s/>question</text:span></text:p></office:annotation></text:span></text:p>
        <text:p text:style-name="P476"/>
        <text:p text:style-name="P477"><text:span text:style-name="T477_1">Regarding<text:s/></text:span><text:span text:style-name="T477_2">Economy</text:span><text:span text:style-name="T477_3">,<text:s/>the<text:s/>programme<text:s/>improved<text:s/>value<text:s/>for<text:s/>money<text:s/>by<text:s/>bringing<text:s/>technical<text:s/>tasks<text:s/>in-house<text:s/>that<text:s/>had<text:s/>originally<text:s/>been<text:s/>planned<text:s/>for<text:s/>external<text:s/>consultants.<text:s/>Even<text:s/>so,<text:s/>a<text:s/>large<text:s/>share<text:s/>of<text:s/>costs<text:s/>still<text:s/>went<text:s/>to<text:s/>consultant<text:s/>and<text:s/>staff<text:s/>salaries<text:s/>for<text:s/>UN<text:s/>partners<text:s/>and<text:s/>TAG<text:s/>International.<text:s/>A<text:s/>key<text:s/>example<text:s/>of<text:s/>improved<text:s/>value<text:s/>for<text:s/>money<text:s/>was<text:s/>the<text:s/>decision<text:s/>to<text:s/>absorb<text:s/>the<text:s/>responsibilities<text:s/>of<text:s/>a<text:s/>dedicated<text:s/>security<text:s/>adviser<text:s/>into<text:s/>the<text:s/>internal<text:s/>management<text:s/>team<text:s/>instead<text:s/>of<text:s/>renewing<text:s/>costly<text:s/>external<text:s/>contracts.<text:s/>This<text:s/>enabled<text:s/>the<text:s/>programme<text:s/>to<text:s/>maintain<text:s/>high-quality,<text:s/>real-time<text:s/>conflict<text:s/>analysis<text:s/>while<text:s/>lowering<text:s/>the<text:s/>unit<text:s/>cost<text:s/>of<text:s/>technical<text:s/>support.<text:s/>By<text:s/>using<text:s/>existing<text:s/>staff<text:s/>expertise<text:s/>to<text:s/>manage<text:s/>complex<text:s/>security<text:s/>protocols,<text:s/>the<text:s/>programme<text:s/>reduced<text:s/>the<text:s/>cost<text:s/>of<text:s/>operating<text:s/>in<text:s/>a<text:s/>high-risk<text:s/>environment<text:s/>and<text:s/>protected<text:s/>more<text:s/>funding<text:s/>for<text:s/>frontline<text:s/>delivery.<text:s/>Much<text:s/>of<text:s/>the<text:s/>CSR<text:s/>and<text:s/>DCE<text:s/>work<text:s/>was<text:s/>also<text:s/>delivered<text:s/>online,<text:s/>which<text:s/>reduced<text:s/>travel<text:s/>costs.<text:s/>However,<text:s/>the<text:s/>overall<text:s/>cost<text:s/>of<text:s/>completing<text:s/>DDR<text:s/>rose<text:s/>over<text:s/>the<text:s/>life<text:s/>of<text:s/>the<text:s/>programme,<text:s/>largely<text:s/>because<text:s/>of<text:s/>inaccurate<text:s/>forecasting<text:s/>and<text:s/>weak<text:s/>contingency<text:s/>planning<text:s/>for<text:s/>delays.</text:span></text:p>
        <text:p text:style-name="P478"/>
        <text:p text:style-name="P479"><text:span text:style-name="T479_1">Administrative<text:s/>costs<text:s/>were<text:s/>approximately<text:s/>23%,<text:s/>a<text:s/>little<text:s/>over<text:s/>the<text:s/>20%<text:s/>for<text:s/>staff<text:s/>costs,<text:s/>recommended<text:s/>by<text:s/>the<text:s/>UN<text:s/>Peacebuilding<text:s/>Fund.<text:s text:c="2"/>The<text:s/>cost<text:s/>per<text:s/>beneficiary<text:s/></text:span><text:span text:style-name="T479_2">for<text:s/>the<text:s/>Northern<text:s/>Mozambique<text:s/>initiatives<text:s/></text:span><text:span text:style-name="T479_3">is<text:s/>difficult<text:s/>to<text:s/></text:span><text:span text:style-name="T479_4">accurately<text:s/></text:span><text:span text:style-name="T479_5">estimate.<text:s text:c="2"/></text:span><text:span text:style-name="T479_6">Through<text:s/>communications<text:s/>and<text:s/>peace<text:s/>champion<text:s/>training<text:s/>a<text:s/>total<text:s/>of<text:s/></text:span><text:span text:style-name="T479_7">10,431<text:s/>households<text:s/></text:span><text:span text:style-name="T479_8">with<text:s/>far<text:s/>larger<text:s/>figures<text:s/>for<text:s/>communication<text:s/>activities<text:s/>(</text:span><text:span text:style-name="T479_9">1.15million<text:s/></text:span><text:span text:style-name="T479_10">Facebook</text:span><text:span text:style-name="T479_11"><text:s/>accounts</text:span><text:span text:style-name="T479_12">)</text:span><text:span text:style-name="T479_13">.<text:s/>According<text:s/>to<text:s/>the<text:s/>World<text:s/>Bank,<text:s/>the<text:s/></text:span><text:span text:style-name="T479_14">average<text:s/>household<text:s/>is<text:s/>between<text:s/>4.4<text:s/>and<text:s/>4.6<text:s/>people</text:span><text:span text:style-name="T479_15"><text:note text:note-class="footnote"><text:note-citation/><text:note-body><text:p text:style-name="P480"><text:span text:style-name="T480_1"><text:s/></text:span><text:span text:style-name="T480_2"><text:a xlink:type="simple" xlink:href="https://wb-sdgs.hub.arcgis.com/maps/esri::mozambique-average-household-size/about"><text:span text:style-name="T480_3">Mozambique<text:s/>Average<text:s/>Household<text:s/>Size<text:s/>|<text:s/>World<text:s/>Bank<text:s/>Open<text:s/>Data</text:span></text:a></text:span></text:p></text:note-body></text:note></text:span><text:span text:style-name="T480_4">,<text:s/></text:span><text:span text:style-name="T480_5"><office:annotation><dc:creator>Dominic Ashton</dc:creator><text:p text:style-name="P481"><text:span text:style-name="T481_1">In<text:s/>Moz?<text:s/>Suggest<text:s/>footnote.</text:span></text:p></office:annotation></text:span><text:span text:style-name="T481_2">so<text:s/>based<text:s/>on<text:s/>these<text:s/>figures,<text:s/>the<text:s/>programme<text:s/>benefitted<text:s/>between<text:s/>42,000<text:s/>and<text:s/>48,000<text:s/>people<text:s/>indirectly,<text:s/>at<text:s/>an<text:s/>approximate<text:s/>cost<text:s/>of<text:s/>£117<text:s/>per<text:s/>person,<text:s/>which<text:s/>falls<text:s/>within<text:s/>the<text:s/>standard<text:s/>amount<text:s/>of<text:s/>between<text:s/>$50<text:s/>and<text:s/>$200<text:s/>for<text:s/>programming<text:s/>in<text:s/>similar<text:s/>contexts.<text:s/>Though<text:s/>small<text:s/>in<text:s/>scale,<text:s/>the<text:s/>benefits<text:s/>at<text:s/>the<text:s/>local<text:s/>level<text:s/>were<text:s/>significant.<text:s text:c="2"/>If<text:s/>uptake<text:s/>is<text:s/>secured<text:s/>and<text:s/>the<text:s/>initiatives<text:s/>implemented<text:s/>at<text:s/>larger<text:s/>scale<text:s/>the<text:s/>benefits<text:s/>to<text:s/>overall<text:s/>peace<text:s/>and<text:s/>contribution<text:s/>to<text:s/>a<text:s/>stronger<text:s/>social<text:s/>fabric<text:s/>could<text:s/>be<text:s/></text:span><text:span text:style-name="T481_3">significant</text:span><text:span text:style-name="T481_4">.<text:s text:c="2"/></text:span></text:p>
        <text:p text:style-name="P482"/>
        <text:p text:style-name="P483"><text:span text:style-name="T483_1">In<text:s/>terms<text:s/>of<text:s/></text:span><text:span text:style-name="T483_2">Efficiency</text:span><text:span text:style-name="T483_3">,<text:s/></text:span><text:span text:style-name="T483_4">contributing<text:s/>towards<text:s/>outcome<text:s/>1,<text:s/></text:span><text:span text:style-name="T483_5">the<text:s/>programme<text:s/>leveraged<text:s/>digital<text:s/>platforms<text:s/>to<text:s/>scale<text:s/>its<text:s/>reach<text:s/>at<text:s/>a<text:s/>minimal<text:s/>cost-per-beneficiary.<text:s/>By<text:s/>using<text:s/>Facebook<text:s/>and<text:s/>other<text:s/>digital<text:s/>tools,<text:s/>the<text:s/>team<text:s/>reached<text:s/>1.15<text:s/>million<text:s/>accounts<text:s/>with<text:s/></text:span><text:span text:style-name="T483_6">high-trust<text:s/>messaging<text:s/>regarding<text:s/>peace<text:s/>and<text:s/>stability</text:span><text:span text:style-name="T483_7"><office:annotation><dc:creator>Dominic Ashton</dc:creator><text:p text:style-name="P484"><text:span text:style-name="T484_1">First<text:s/>time<text:s/>this<text:s/>is<text:s/>mentioned<text:s/>-<text:s/>perhaps<text:s/>can<text:s/>pull<text:s/>up<text:s/>into<text:s/>summary<text:s/>results.<text:s/>Good<text:s/>to<text:s/>tell<text:s/>story<text:s/>of<text:s/>this<text:s/>-<text:s/>and<text:s/>whether<text:s/>we<text:s/>think<text:s/>sensible/impactful</text:span></text:p></office:annotation></text:span><text:span text:style-name="T484_2"><office:annotation><dc:creator>Louise Edwards</dc:creator><text:p text:style-name="P485"><text:span text:style-name="T485_1">have<text:s/>added<text:s/>an<text:s/>additional<text:s/>result<text:s/>and<text:s/>some<text:s/>associated<text:s/>stats<text:s/>(there<text:s/>are<text:s/>more<text:s/>if<text:s/>helpful)<text:s/>and<text:s/>also<text:s/>included<text:s/>a<text:s/>comms<text:s/>recommendation.</text:span></text:p><text:p text:style-name="P486"/></office:annotation></text:span><text:span text:style-name="T486_1">.<text:s/></text:span><text:span text:style-name="T486_2">While<text:s/>the<text:s/>initial<text:s/></text:span><text:span text:style-name="T486_3">plan</text:span><text:span text:style-name="T486_4"><text:s/>focused<text:s/>on<text:s/>traditional<text:s/>local<text:s/>outreach<text:s/>without<text:s/>a<text:s/>digital<text:s/>reach<text:s/>target,</text:span><text:span text:style-name="T486_5"><office:annotation><dc:creator>Jonas Pohlmann</dc:creator><text:p text:style-name="P487"><text:span text:style-name="T487_1">Really?<text:s/>I<text:s/>cannot<text:s/>recall<text:s/>any<text:s/>of<text:s/>this<text:s/>in<text:s/>the<text:s/>BC.<text:s/>I<text:s/>don't<text:s/>see<text:s/>efficiency<text:s/>analysis<text:s/>here</text:span></text:p></office:annotation></text:span><text:span text:style-name="T487_2"><text:s/></text:span><text:span text:style-name="T487_3"><office:annotation><dc:creator>Dominic Ashton</dc:creator><text:p text:style-name="P488"><text:span text:style-name="T488_1">Is<text:s/>that<text:s/>true?</text:span></text:p></office:annotation></text:span><text:span text:style-name="T488_2"><office:annotation><dc:creator>Louise Edwards</dc:creator><text:p text:style-name="P489"><text:span text:style-name="T489_1">There<text:s/>was<text:s/>no<text:s/>mention<text:s/>of<text:s/>media<text:s/>in<text:s/>the<text:s/>business<text:s/>case,<text:s/>but<text:s/>then<text:s/>as<text:s/>TAG<text:s/>worked<text:s/>up<text:s/>their<text:s/>project<text:s/>plan<text:s/>they<text:s/>introduced<text:s/>the<text:s/>social<text:s/>media<text:s/>element</text:span></text:p></office:annotation></text:span><text:span text:style-name="T489_2">this<text:s/>pivot<text:s/>allowed<text:s/>the<text:s/>programme<text:s/>to<text:s/>exceed<text:s/>its<text:s/>expected<text:s/>communication<text:s/>footprint<text:s/>by<text:s/>a<text:s/>massive<text:s/>margin.<text:s/>This<text:s/>digital<text:s/>pivot<text:s/>allowed<text:s/>for<text:s/>the<text:s/>dissemination<text:s/>of<text:s/>peacebuilding<text:s/>content<text:s/>to<text:s/>a<text:s/>massive<text:s/>audience<text:s/>at<text:s/>a<text:s/>fraction<text:s/>of<text:s/>the<text:s/>cost<text:s/>required<text:s/>for<text:s/></text:span><text:span text:style-name="T489_3">face-to-face</text:span><text:span text:style-name="T489_4"><text:s/>engagement</text:span><text:span text:style-name="T489_5">s</text:span><text:span text:style-name="T489_6">,<text:s/>which<text:s/>were<text:s/>frequently<text:s/>disrupted<text:s/>by<text:s/>insurgent<text:s/>activity<text:s/>and<text:s/>road<text:s/>closures.<text:s/>Furthermore,<text:s/>efficiency<text:s/>was<text:s/>gained<text:s/>by</text:span><text:span text:style-name="T489_7"><text:s/>linking<text:s/>activity<text:s/>across<text:s/>outputs.<text:s text:c="2"/>For<text:s/>example,<text:s/>workshops<text:s/>and<text:s/>research<text:s/></text:span><text:span text:style-name="T489_8">were<text:s/></text:span><text:span text:style-name="T489_9">combined<text:s/>to<text:s/>reduce<text:s/>security<text:s/>and<text:s/>travel<text:s/>costs.<text:s text:c="2"/></text:span><text:span text:style-name="T489_10"><text:s/></text:span><text:span text:style-name="T489_11"><text:s text:c="2"/>Conflict<text:s/>analysis<text:s/>sessions<text:s/>were<text:s/>delivered<text:s/>online<text:s/>to<text:s/>maximise<text:s/>audience<text:s/>reach<text:s/>and<text:s/>partic</text:span><text:span text:style-name="T489_12">i</text:span><text:span text:style-name="T489_13">pation<text:s/>and<text:s/>reduce<text:s/>travel<text:s/>costs<text:s/>and<text:s/>time.</text:span><text:span text:style-name="T489_14"><text:s text:c="2"/>To<text:s/>support<text:s/>effective<text:s/>delivery</text:span><text:span text:style-name="T489_15"><text:s/>of<text:s/>outcome<text:s/>2,<text:s/>several<text:s/>high-level<text:s/>meetings<text:s/>and<text:s/>negotiations<text:s/>were<text:s/>required</text:span><text:span text:style-name="T489_16">,</text:span><text:span text:style-name="T489_17"><text:s/>and<text:s/>bad<text:s/>weather<text:s/>and<text:s/>poor<text:s/>contingency<text:s/>planning<text:s/></text:span><text:span text:style-name="T489_18">delayed<text:s/>final<text:s/>demobilisation<text:s/>and<text:s/></text:span><text:span text:style-name="T489_19">resulted<text:s/>in<text:s/>escalating<text:s/>travel<text:s/>costs</text:span><text:span text:style-name="T489_20"><text:s/>making<text:s/>the<text:s/>overall<text:s/>programme<text:s/>less<text:s/>efficient<text:s/>than<text:s/>anticipated.</text:span></text:p>
        <text:p text:style-name="P490"/>
        <text:p text:style-name="P491"><text:span text:style-name="T491_1">The<text:s/></text:span><text:span text:style-name="T491_2">Effectiveness<text:s/></text:span><text:span text:style-name="T491_3">of<text:s/>the<text:s/>programme<text:s/>is<text:s/>most<text:s/>clearly<text:s/>demonstrated<text:s/>by<text:s/>the<text:s/>significant<text:s/>expansion<text:s/>of<text:s/>its<text:s/>"human<text:s/>infrastructure"<text:s/>for<text:s/>peace</text:span><text:span text:style-name="T491_4"><text:s/>and<text:s/>the<text:s/>completion<text:s/>of<text:s/>the<text:s/>DDR<text:s/>process</text:span><text:span text:style-name="T491_5">.<text:s/></text:span><text:span text:style-name="T491_6">Following<text:s/>elections<text:s/>in<text:s/>2024,<text:s/>there<text:s/>was<text:s/>significant<text:s/></text:span><text:span text:style-name="T491_7">nationwide<text:s/></text:span><text:span text:style-name="T491_8">political<text:s/></text:span><text:span text:style-name="T491_9">unrest<text:s/>and<text:s/>violence</text:span><text:span text:style-name="T491_10"><text:s/>as<text:s/>a<text:s/>direct<text:s/>result<text:s/>of<text:s/>poor<text:s/>governance<text:s/>and<text:s/>political<text:s/>ex</text:span><text:span text:style-name="T491_11">c</text:span><text:span text:style-name="T491_12">lusion,<text:s/>demonstrating<text:s/>that<text:s/>although<text:s/>DDR<text:s/>was<text:s/>completed,<text:s/></text:span><text:span text:style-name="T491_13">other<text:s/>important<text:s/>aspects<text:s/>of<text:s/>the<text:s/>Maputo<text:s/>Peace<text:s/>Accords<text:s/>remain<text:s/>unfulfilled.</text:span><text:span text:style-name="T491_14"><text:s/></text:span><text:span text:style-name="T491_15">To<text:s/>ensure<text:s/></text:span><text:span text:style-name="T491_16">peacebuilding</text:span><text:span text:style-name="T491_17"><text:s/>achievements<text:s/></text:span><text:span text:style-name="T491_18">in<text:s/>Northern<text:s/>Mozambique<text:s/></text:span><text:span text:style-name="T491_19">were<text:s/>accurately<text:s/>tracked<text:s/>and<text:s/>institutionalised,<text:s/>formal<text:s/>changes<text:s/>were<text:s/>made<text:s/>to<text:s/>the<text:s/>Log</text:span><text:span text:style-name="T491_20"><text:s/></text:span><text:span text:style-name="T491_21">Frame</text:span><text:span text:style-name="T491_22"><text:s/></text:span><text:span text:style-name="T491_23">indicators</text:span><text:span text:style-name="T491_24"><text:s/></text:span><text:span text:style-name="T491_25">and</text:span><text:span text:style-name="T491_26"><text:s/></text:span><text:span text:style-name="T491_27">targets<text:s/>mid-programme.</text:span><text:span text:style-name="T491_28"><text:s/></text:span><text:span text:style-name="T491_29">Specifically,</text:span><text:span text:style-name="T491_30"><text:s/></text:span><text:span text:style-name="T491_31">the</text:span><text:span text:style-name="T491_32"><text:s/></text:span><text:span text:style-name="T491_33">target</text:span><text:span text:style-name="T491_34"><text:s/></text:span><text:span text:style-name="T491_35">for</text:span><text:span text:style-name="T491_36"><text:s/></text:span><text:span text:style-name="T491_37">certified</text:span><text:span text:style-name="T491_38"><text:s/></text:span><text:span text:style-name="T491_39">Peace<text:s/>Champion</text:span><text:span text:style-name="T491_40">s</text:span><text:span text:style-name="T491_41"><text:s/>(ToTs)<text:s/></text:span><text:span text:style-name="T491_42"><office:annotation><dc:creator>Dominic Ashton</dc:creator><text:p text:style-name="P492"><text:span text:style-name="T492_1">Above<text:s/>we<text:s/>talk<text:s/>about<text:s/>thousands<text:s/>of<text:s/>peace<text:s/>champions.<text:s/>Good<text:s/>to<text:s/>check<text:s/>we<text:s/>are<text:s/>consistent<text:s/>on<text:s/>language<text:s/>on<text:s/>who<text:s/>is<text:s/>training<text:s/>of<text:s/>trainers<text:s/>etc.</text:span></text:p></office:annotation></text:span><text:span text:style-name="T492_2"><office:annotation><dc:creator>Louise Edwards</dc:creator><text:p text:style-name="P493"><text:span text:style-name="T493_1">language<text:s/>amended<text:s/>in<text:s/>results<text:s/>section<text:s/>to<text:s/>ensure<text:s/>consistency</text:span></text:p></office:annotation></text:span><text:span text:style-name="T493_2">was</text:span><text:span text:style-name="T493_3"><text:s/></text:span><text:span text:style-name="T493_4">formally</text:span><text:span text:style-name="T493_5"><text:s/></text:span><text:span text:style-name="T493_6">revised<text:s/>upward<text:s/>from<text:s/>50<text:s/>to<text:s/>115</text:span><text:span text:style-name="T493_7">,<text:s/>an<text:s/></text:span><text:span text:style-name="T493_8">increase<text:s/>of<text:s/>230%<text:s/>over<text:s/></text:span><text:span text:style-name="T493_9">the<text:s/>initial</text:span><text:span text:style-name="T493_10"><text:s/></text:span><text:span text:style-name="T493_11">target</text:span><text:span text:style-name="T493_12">.<text:s text:c="2"/>Additionally,<text:s/>the</text:span><text:span text:style-name="T493_13"><text:s/>peace<text:s/>champion</text:span><text:span text:style-name="T493_14"><text:s/>programme<text:s/></text:span><text:span text:style-name="T493_15">influenced</text:span><text:span text:style-name="T493_16"><text:s/></text:span><text:span text:style-name="T493_17">over<text:s/>5,200<text:s/></text:span><text:span text:style-name="T493_18">households</text:span><text:span text:style-name="T493_19"><office:annotation><dc:creator>Dominic Ashton</dc:creator><text:p text:style-name="P494"><text:span text:style-name="T494_1">Looks<text:s/>like<text:s/>using<text:s/>different<text:s/>figure<text:s/>to<text:s/>the<text:s/>section<text:s/>above<text:s/>-<text:s/>pls<text:s/>check.</text:span></text:p></office:annotation></text:span><text:span text:style-name="T494_2"><office:annotation><dc:creator>Louise Edwards</dc:creator><text:p text:style-name="P495"><text:span text:style-name="T495_1">amended<text:s/>language<text:s/>as<text:s/>were<text:s/>referring<text:s/>to<text:s/>slightly<text:s/>different<text:s/>things</text:span></text:p></office:annotation></text:span><text:span text:style-name="T495_2">,<text:s/></text:span><text:span text:style-name="T495_3">significant</text:span><text:span text:style-name="T495_4">ly</text:span><text:span text:style-name="T495_5"><text:s/>more<text:s/>than<text:s/>the<text:s/>estimated<text:s/>2000</text:span><text:span text:style-name="T495_6">.<text:s/></text:span><text:span text:style-name="T495_7">This<text:s/>scaling<text:s/>effect<text:s/>meant<text:s/>that<text:s/>fixed<text:s/>management<text:s/>costs<text:s/>were<text:s/>spread<text:s/>across<text:s/>a<text:s/>larger<text:s/>beneficiary<text:s/>pool,<text:s/>and<text:s/>contributing</text:span><text:span text:style-name="T495_8"><text:s/></text:span><text:span text:style-name="T495_9">to</text:span><text:span text:style-name="T495_10"><text:s/></text:span><text:span text:style-name="T495_11">a<text:s/>79</text:span><text:span text:style-name="T495_12">%<text:s/></text:span><text:span text:style-name="T495_13">reduction<text:s/></text:span><text:span text:style-name="T495_14">in<text:s/></text:span><text:span text:style-name="T495_15">beneficiaries<text:s/>stating<text:s/>they<text:s/>would<text:s/>resort<text:s/>to<text:s/></text:span><text:span text:style-name="T495_16">violent<text:s/>conflict<text:s/>responses<text:s/>in<text:s/>target<text:s/>districts.<text:s/></text:span><text:span text:style-name="T495_17"><office:annotation><dc:creator>Dominic Ashton</dc:creator><text:p text:style-name="P496"><text:span text:style-name="T496_1">First<text:s/>time<text:s/>seen<text:s/>this<text:s/>result.<text:s/>Seems<text:s/>v<text:s/>impressive<text:s/>and<text:s/>something<text:s/>we<text:s/>should<text:s/>talk<text:s/>about<text:s/>higher<text:s/>up.<text:s/>If<text:s/>measurable<text:s/>reduction<text:s/>in<text:s/>violent<text:s/>incidents<text:s/>in<text:s/>targeted<text:s/>areas.<text:s/></text:span></text:p></office:annotation></text:span><text:span text:style-name="T496_2"><office:annotation><dc:creator>Louise Edwards</dc:creator><text:p text:style-name="P497"><text:span text:style-name="T497_1">I<text:s/>think<text:s/>it's<text:s/>less<text:s/>about<text:s/>reduction<text:s/>in<text:s/>violent<text:s/>incidents<text:s/>in<text:s/>target<text:s/>areas,<text:s/>rather<text:s/>a<text:s/>change<text:s/>in<text:s/>the<text:s/>way<text:s/>people<text:s/>now<text:s/>respond<text:s/>to<text:s/>local<text:s/>conflict<text:s/>(i.e.<text:s/>79%<text:s/>of<text:s/>beneficiaries<text:s/>say<text:s/>they<text:s/>would<text:s/>now<text:s/>turn<text:s/>to<text:s/>more<text:s/>peaceful/less<text:s/>violent<text:s/>mechanisms<text:s/>to<text:s/>resolve<text:s/>conflict).</text:span></text:p></office:annotation></text:span><text:span text:style-name="T497_2"><office:annotation><dc:creator>James Turner</dc:creator><text:p text:style-name="P498"><text:span text:style-name="T498_1">Have<text:s/>reworded<text:s/>to<text:s/>reflect<text:s/>this.</text:span></text:p></office:annotation></text:span><text:span text:style-name="T498_2">Effectiveness<text:s/>was<text:s/>also<text:s/>supported<text:s/>by</text:span><text:span text:style-name="T498_3"><text:s/>the<text:s/>validation<text:s/>of<text:s/>the<text:s/></text:span><text:span text:style-name="T498_4">Peace<text:s/>Champion</text:span><text:span text:style-name="T498_5"><text:s/>Manual<text:s/>as<text:s/>a<text:s/>community-owned<text:s/>resource,<text:s/>ensuring<text:s/>the</text:span><text:span text:style-name="T498_6"><text:s/></text:span><text:span text:style-name="T498_7">methodology</text:span><text:span text:style-name="T498_8"><text:s/></text:span><text:span text:style-name="T498_9">persists</text:span><text:span text:style-name="T498_10"><text:s/></text:span><text:span text:style-name="T498_11">beyond</text:span><text:span text:style-name="T498_12"><text:s/></text:span><text:span text:style-name="T498_13">the</text:span><text:span text:style-name="T498_14"><text:s/></text:span><text:span text:style-name="T498_15">programme’s<text:s/></text:span><text:span text:style-name="T498_16">lifecycle.</text:span><text:span text:style-name="T498_17"><text:s text:c="2"/></text:span></text:p>
        <text:p text:style-name="P499"/>
        <text:p text:style-name="P500"><text:span text:style-name="T500_1">In<text:s/></text:span><text:span text:style-name="T500_2">y</text:span><text:span text:style-name="T500_3">ear<text:s/></text:span><text:span text:style-name="T500_4">3</text:span><text:span text:style-name="T500_5"><text:s/>the<text:s/>programme</text:span><text:span text:style-name="T500_6"><text:s/></text:span><text:span text:style-name="T500_7">broadened<text:s/></text:span><text:span text:style-name="T500_8">the<text:s/>scope<text:s/>of<text:s/>suppliers<text:s/>to<text:s/>deliver<text:s/>additional<text:s/>workstreams<text:s/>including<text:s/>the<text:s/>delivery<text:s/>of<text:s/>Conflict<text:s/>Sensitive<text:s/></text:span><text:span text:style-name="T500_9">workshops<text:s/>for<text:s/>the<text:s/></text:span><text:span text:style-name="T500_10">p</text:span><text:span text:style-name="T500_11">rivate<text:s/></text:span><text:span text:style-name="T500_12">s</text:span><text:span text:style-name="T500_13">ector<text:s/>and<text:s/>including<text:s/>support<text:s/>to<text:s/>Mozambique’s<text:s/>application<text:s/>to<text:s/>the<text:s/>Voluntary<text:s/>Principles<text:s/>initiative.<text:s text:c="2"/>The</text:span><text:span text:style-name="T500_14"><text:s/>changes<text:s/>implemented<text:s/>strengthened<text:s/>delivery<text:s/>of<text:s/></text:span><text:span text:style-name="T500_15">outcome<text:s/>2:<text:s/>improved<text:s/></text:span><text:span text:style-name="T500_16">security</text:span><text:span text:style-name="T500_17"><text:s/></text:span><text:span text:style-name="T500_18">sector<text:s/></text:span><text:span text:style-name="T500_19">responsiveness<text:s/>and<text:s/>accountability</text:span><text:span text:style-name="T500_20">.</text:span></text:p>
        <text:p text:style-name="P501"/>
        <text:p text:style-name="P502"><text:span text:style-name="T502_1">Equity<text:s/></text:span><text:span text:style-name="T502_2">was<text:s/>achieved<text:s/>by<text:s/>addressing<text:s/>systemic<text:s/>barriers<text:s/>to<text:s/>participation<text:s/>for<text:s/>the<text:s/>most<text:s/>vulnerable<text:s/>populations<text:s/>in<text:s/>Northern<text:s/>Mozambique.<text:s/>By<text:s/>implementing<text:s/>localised<text:s/>cultural<text:s/>adaptations<text:s/>and<text:s/>overcoming<text:s/>financial<text:s/>exclusion<text:s/>through<text:s/>M-Pesa<text:s/>and<text:s/>internal<text:s/>invoicing<text:s/>systems,<text:s/>the<text:s/>programme<text:s/>ensured<text:s/>that<text:s/>44</text:span><text:span text:style-name="T502_3">%<text:s/></text:span><text:span text:style-name="T502_4">of<text:s/>grants<text:s/>were<text:s/>women-led.<text:s/>By<text:s/>the<text:s/>final<text:s/>year,<text:s/>the<text:s/>programme</text:span><text:span text:style-name="T502_5"><text:s/></text:span><text:span text:style-name="T502_6">achieved</text:span><text:span text:style-name="T502_7"><text:s/></text:span><text:span text:style-name="T502_8">a</text:span><text:span text:style-name="T502_9"><text:s/></text:span><text:span text:style-name="T502_10">50/50</text:span><text:span text:style-name="T502_11"><text:s/></text:span><text:span text:style-name="T502_12">gender</text:span><text:span text:style-name="T502_13"><text:s/></text:span><text:span text:style-name="T502_14">split</text:span><text:span text:style-name="T502_15"><text:s/></text:span><text:span text:style-name="T502_16">in</text:span><text:span text:style-name="T502_17"><text:s/></text:span><text:span text:style-name="T502_18">the</text:span><text:span text:style-name="T502_19"><text:s/></text:span><text:span text:style-name="T502_20">number</text:span><text:span text:style-name="T502_21"><text:s/></text:span><text:span text:style-name="T502_22">of</text:span><text:span text:style-name="T502_23"><text:s/></text:span><text:span text:style-name="T502_24">Peace<text:s/>Champion</text:span><text:span text:style-name="T502_25">s</text:span><text:span text:style-name="T502_26"><text:s/></text:span><text:span text:style-name="T502_27">certified.</text:span><text:span text:style-name="T502_28"><text:s/></text:span><text:span text:style-name="T502_29">This</text:span><text:span text:style-name="T502_30"><text:s/></text:span><text:span text:style-name="T502_31">represents</text:span><text:span text:style-name="T502_32"><text:s/></text:span><text:span text:style-name="T502_33">a</text:span><text:span text:style-name="T502_34"><text:s/></text:span><text:span text:style-name="T502_35">substantial<text:s/>improvement<text:s/>over<text:s/>the<text:s/>initial<text:s/>Business<text:s/>Case<text:s/>expectation<text:s/>of<text:s/></text:span><text:span text:style-name="T502_36">30</text:span><text:span text:style-name="T502_37">%</text:span><text:span text:style-name="T502_38"><text:s/></text:span><text:span text:style-name="T502_39"><office:annotation><dc:creator>James Turner</dc:creator><text:p text:style-name="P503"><text:span text:style-name="T503_1">Can<text:s/>we<text:s/>please<text:s/>make<text:s/>sure<text:s/>consistent<text:s/>with<text:s/>either<text:s/>%<text:s/>or<text:s/>“per<text:s/>cent”?</text:span></text:p></office:annotation></text:span><text:span text:style-name="T503_2">female<text:s/>participation,<text:s/>a<text:s/>landmark<text:s/>achievement<text:s/>in<text:s/>a<text:s/>traditionally<text:s/>patriarchal<text:s/>security<text:s/>environment.<text:s/>The<text:s/>programme<text:s/>specifically<text:s/>targeted<text:s/>widows<text:s/>and<text:s/>persons<text:s/>with<text:s/>disabilities<text:s/>through<text:s/>livelihood<text:s/>projects,<text:s/>such<text:s/>as<text:s/>soap-making<text:s/>and<text:s/>horticulture,<text:s/>which<text:s/>facilitated<text:s/>their<text:s/>transition<text:s/>toward<text:s/>self-sustaining<text:s/>economic<text:s/>cooperatives,<text:s/>ensuring<text:s/>that<text:s/>the<text:s/>most<text:s/>marginalised<text:s/>were<text:s/>not<text:s/>left<text:s/>behind.</text:span></text:p>
        <text:p text:style-name="P504"/>
        <text:p text:style-name="P505"><text:span text:style-name="T505_1">The<text:s/>Peace<text:s/>Secretariat<text:s/>provided<text:s/>gender<text:s/>sensitive<text:s/>DDR<text:s/>training<text:s/>to<text:s/>community<text:s/>leaders<text:s/>and<text:s/>peace<text:s/>clubs<text:s/>to<text:s/>build<text:s/>stakeholder<text:s/>understanding<text:s/>of<text:s/>women<text:s/>and<text:s/>men’s<text:s/>rights,<text:s/>needs<text:s/>and<text:s/>priorities.<text:s text:c="2"/>Reintegration<text:s/>efforts<text:s/>included<text:s/>beneficiaries<text:s/>from<text:s/>across<text:s/>the<text:s/>country,<text:s/>including<text:s/>north<text:s/>and<text:s/>south<text:s/>and<text:s/>a<text:s/>focus<text:s/>on<text:s/>the<text:s/>most<text:s/>vulnerable<text:s/>groups<text:s/>including<text:s/>women<text:s/>and<text:s/>those<text:s/>beneficiaries<text:s/>living<text:s/>with<text:s/>disabilities.<text:s text:c="2"/>Both<text:s/>the<text:s/>Government<text:s/>and<text:s/>Renamo<text:s/>were<text:s/>equally<text:s/>represented<text:s/>in<text:s/>all<text:s/>activities<text:s/>and<text:s/>meetings.</text:span><text:span text:style-name="T505_2"><office:annotation><dc:creator>Dominic Ashton</dc:creator><text:p text:style-name="P506"><text:span text:style-name="T506_1">Nothing<text:s/>from<text:s/>UN<text:s/>peace<text:s/>fund<text:s/>to<text:s/>report<text:s/>against<text:s/>rest<text:s/>of<text:s/>VfM<text:s/>section?</text:span></text:p></office:annotation></text:span><text:span text:style-name="T506_2"><office:annotation><dc:creator>Louise Edwards</dc:creator><text:p text:style-name="P507"><text:span text:style-name="T507_1">additional<text:s/>text<text:s/>has<text:s/>been<text:s/>added</text:span></text:p></office:annotation></text:span></text:p>
        <text:p text:style-name="P508"/>
        <text:p text:style-name="P509"><text:span text:style-name="T509_1">Finally,<text:s/>the<text:s/></text:span><text:span text:style-name="T509_2">c</text:span><text:span text:style-name="T509_3">ost</text:span><text:span text:style-name="T509_4">-effectiveness<text:s/></text:span><text:span text:style-name="T509_5">of<text:s/>the<text:s/>UK<text:s/>investment<text:s/>was<text:s/>maximised<text:s/>by<text:s/>the<text:s/>programme’s<text:s/>unique<text:s/>ability<text:s/>to<text:s/>remain<text:s/>operational<text:s/>in<text:s/>high-risk<text:s/>districts<text:s/>like<text:s/>Mueda<text:s/>and<text:s/>Mocímboa<text:s/>da<text:s/>Praia,<text:s/>areas<text:s/>where<text:s/>other<text:s/></text:span><text:span text:style-name="T509_6">partners<text:s/></text:span><text:span text:style-name="T509_7">had<text:s/>withdrawn.</text:span><text:span text:style-name="T509_8"><text:s/></text:span><text:span text:style-name="T509_9">By</text:span><text:span text:style-name="T509_10"><text:s/></text:span><text:span text:style-name="T509_11">delivering</text:span><text:span text:style-name="T509_12"><text:s/></text:span><text:span text:style-name="T509_13">in</text:span><text:span text:style-name="T509_14"><text:s/></text:span><text:span text:style-name="T509_15">the</text:span><text:span text:style-name="T509_16"><text:s/></text:span><text:span text:style-name="T509_17">most</text:span><text:span text:style-name="T509_18"><text:s/></text:span><text:span text:style-name="T509_19">hard-to-reach</text:span><text:span text:style-name="T509_20"><text:s/></text:span><text:span text:style-name="T509_21">places</text:span><text:span text:style-name="T509_22"><text:s/></text:span><text:span text:style-name="T509_23">and</text:span><text:span text:style-name="T509_24"><text:s/></text:span><text:span text:style-name="T509_25">repurposing</text:span><text:span text:style-name="T509_26"><text:s/></text:span><text:span text:style-name="T509_27">unallocated</text:span><text:span text:style-name="T509_28"><text:s/></text:span><text:span text:style-name="T509_29">funds</text:span><text:span text:style-name="T509_30"><text:s/></text:span><text:span text:style-name="T509_31">to</text:span><text:span text:style-name="T509_32"><text:s/></text:span><text:span text:style-name="T509_33">meet<text:s/>urgent<text:s/>client<text:s/>needs,<text:s/>such<text:s/>as<text:s/>the<text:s/>£40,000<text:s/>police<text:s/>scoping<text:s/>activity,<text:s/>the<text:s/>PSMP<text:s/>proved<text:s/>that<text:s/>a<text:s/>flexible<text:s/>results<text:s/>framework,</text:span><text:span text:style-name="T509_34"><text:s/></text:span><text:span text:style-name="T509_35">supported<text:s/>by<text:s/>formal<text:s/>Log<text:s/>Frame<text:s/>adjustments,<text:s/>acts<text:s/>as<text:s/>a<text:s/>catalyst<text:s/>for<text:s/>sustainable<text:s/>institutional<text:s/>transformation.<text:s/>This<text:s/>top-<text:s/>down<text:s/>and<text:s/>bottom-up<text:s/>integration<text:s/>provided<text:s/>grassroots<text:s/>peacebuilders<text:s/>with<text:s/>the<text:s/>political<text:s/>legitimacy<text:s/>required<text:s/>to<text:s/>maintain<text:s/>dialogues</text:span><text:span text:style-name="T509_36"><text:s/></text:span><text:span text:style-name="T509_37">with</text:span><text:span text:style-name="T509_38"><text:s/></text:span><text:span text:style-name="T509_39">senior</text:span><text:span text:style-name="T509_40"><text:s/></text:span><text:span text:style-name="T509_41">commanders</text:span><text:span text:style-name="T509_42"><text:s/></text:span><text:span text:style-name="T509_43">and</text:span><text:span text:style-name="T509_44"><text:s/></text:span><text:span text:style-name="T509_45">public</text:span><text:span text:style-name="T509_46"><text:s/></text:span><text:span text:style-name="T509_47">prosecutors,</text:span><text:span text:style-name="T509_48"><text:s/></text:span><text:span text:style-name="T509_49">justifying</text:span><text:span text:style-name="T509_50"><text:s/></text:span><text:span text:style-name="T509_51">the</text:span><text:span text:style-name="T509_52"><text:s/></text:span><text:span text:style-name="T509_53">investment</text:span><text:span text:style-name="T509_54"><text:s/></text:span><text:span text:style-name="T509_55">through</text:span><text:span text:style-name="T509_56"><text:s/></text:span><text:span text:style-name="T509_57">systemic<text:s/></text:span><text:span text:style-name="T509_58">change.</text:span><text:span text:style-name="T509_59"><text:s text:c="2"/>The<text:s/>CSR<text:s/>workshops<text:s/>were<text:s/>delivered<text:s/>at<text:s/>minimal<text:s/>cost,<text:s/>with<text:s/>the<text:s/>bulk<text:s/>of<text:s/>the<text:s/>prepar</text:span><text:span text:style-name="T509_60">a</text:span><text:span text:style-name="T509_61">tory<text:s/>work<text:s/>taking<text:s/>place<text:s/>with<text:s/>video<text:s/>calls<text:s/>to<text:s/>reduce<text:s/>travel<text:s/>costs.<text:s text:c="2"/>Follow</text:span><text:span text:style-name="T509_62">-</text:span><text:span text:style-name="T509_63">up<text:s/>work</text:span><text:span text:style-name="T509_64"><text:s/></text:span><text:span text:style-name="T509_65">was<text:s/></text:span><text:span text:style-name="T509_66">delivered<text:s/>by<text:s/></text:span><text:span text:style-name="T509_67">BHC<text:s/>colleagues<text:s/>to<text:s/>reduce<text:s/>consultancy<text:s/>costs.<text:s text:c="2"/>Similarly</text:span><text:span text:style-name="T509_68">,</text:span><text:span text:style-name="T509_69"><text:s/>the<text:s/>DCE<text:s/>delivered<text:s/>a<text:s/>significant<text:s/>amount<text:s/>of<text:s/>work<text:s/>online</text:span><text:span text:style-name="T509_70">,</text:span><text:span text:style-name="T509_71"><text:s/>keeping<text:s/>travel<text:s/>costs<text:s/>to<text:s/>a<text:s/>minimum.</text:span><text:span text:style-name="T509_72"><text:s text:c="2"/></text:span><text:span text:style-name="T509_73">As<text:s/>a<text:s/>result<text:s/>of<text:s/>escalating<text:s/>costs<text:s/>for<text:s/>the<text:s/>full<text:s/>implementation<text:s/>of<text:s/>DDR,<text:s/>the<text:s/>UK<text:s/>increased<text:s/></text:span><text:span text:style-name="T509_74">its</text:span><text:span text:style-name="T509_75"><text:s/>contribution<text:s/>by<text:s/>an<text:s/>additional<text:s/>£100k.<text:s text:c="2"/></text:span><text:span text:style-name="T509_76"><office:annotation><dc:creator>Dominic Ashton</dc:creator><text:p text:style-name="P510"><text:span text:style-name="T510_1">Check<text:s/>consistent<text:s/>with<text:s/>what<text:s/>on<text:s/>pages<text:s/>before<text:s/>re:<text:s/>costs.</text:span></text:p></office:annotation></text:span><text:span text:style-name="T510_2"><office:annotation><dc:creator>Louise Edwards</dc:creator><text:p text:style-name="P511"><text:span text:style-name="T511_1">Have<text:s/>made<text:s/>clearer<text:s/>-<text:s/>they<text:s/>were<text:s/>talking<text:s/>about<text:s/>slightly<text:s/>different<text:s/>things<text:s/>(peace<text:s/>champion<text:s/>network<text:s/>and<text:s/>peace<text:s/>champion<text:s/>network<text:s/>+<text:s/>communications)</text:span></text:p></office:annotation></text:span><text:span text:style-name="T511_2">With<text:s/>better<text:s/>contingency<text:s/>planning<text:s/>and<text:s/>budget<text:s/>management,<text:s/>it</text:span><text:span text:style-name="T511_3"><text:s/>i</text:span><text:span text:style-name="T511_4">s<text:s/>possible<text:s/>these<text:s/>costs<text:s/>could<text:s/>have</text:span><text:span text:style-name="T511_5"><text:s/>been<text:s/>avoided<text:s/>or<text:s/>more<text:s/>money<text:s/>invested<text:s/>in<text:s/>reintegration<text:s/>and<text:s/>political<text:s/>inclusion<text:s/>efforts,<text:s/>potentially<text:s/>reducing<text:s/>the<text:s/>risk<text:s/>of<text:s/>subsequent<text:s/>post</text:span><text:span text:style-name="T511_6">-</text:span><text:span text:style-name="T511_7">election<text:s/></text:span><text:span text:style-name="T511_8">unrest.</text:span></text:p>
        <text:p text:style-name="P512"><draw:frame svg:x="1.282cm" svg:y="0.874cm" svg:width="18.438cm" svg:height="0.691cm" draw:style-name="FR6" text:anchor-type="char" draw:z-index="0"><draw:text-box><text:p text:style-name="P513"><text:span text:style-name="T513_1">E:</text:span><text:span text:style-name="T513_2"><text:s/></text:span><text:span text:style-name="T513_3">Risk</text:span></text:p></draw:text-box></draw:frame></text:p>
        <text:h text:style-name="P514" text:outline-level="5"/>
        <text:h text:style-name="P515" text:outline-level="5"><text:span text:style-name="T515_1">Overview</text:span><text:span text:style-name="T515_2"><text:s/></text:span><text:span text:style-name="T515_3">of</text:span><text:span text:style-name="T515_4"><text:s/></text:span><text:span text:style-name="T515_5">programme</text:span><text:span text:style-name="T515_6"><text:s/></text:span><text:span text:style-name="T515_7">risk</text:span><text:span text:style-name="T515_8"><text:s/></text:span><text:span text:style-name="T515_9">during</text:span><text:span text:style-name="T515_10"><text:s/></text:span><text:span text:style-name="T515_11">the</text:span><text:span text:style-name="T515_12"><text:s/></text:span><text:span text:style-name="T515_13">past</text:span><text:span text:style-name="T515_14"><text:s/></text:span><text:span text:style-name="T515_15">year</text:span><text:span text:style-name="T515_16"><text:s/></text:span><text:span text:style-name="T515_17">and</text:span><text:span text:style-name="T515_18"><text:s/></text:span><text:span text:style-name="T515_19">over</text:span><text:span text:style-name="T515_20"><text:s/></text:span><text:span text:style-name="T515_21">the</text:span><text:span text:style-name="T515_22"><text:s/></text:span><text:span text:style-name="T515_23">life</text:span><text:span text:style-name="T515_24"><text:s/></text:span><text:span text:style-name="T515_25">of</text:span><text:span text:style-name="T515_26"><text:s/></text:span><text:span text:style-name="T515_27">the</text:span><text:span text:style-name="T515_28"><text:s/></text:span><text:span text:style-name="T515_29">programme.</text:span></text:h>
        <text:p text:style-name="P516"/>
        <text:p text:style-name="P517"><text:span text:style-name="T517_1">Over</text:span><text:span text:style-name="T517_2"><text:s/></text:span><text:span text:style-name="T517_3">the</text:span><text:span text:style-name="T517_4"><text:s/></text:span><text:span text:style-name="T517_5">life</text:span><text:span text:style-name="T517_6"><text:s/></text:span><text:span text:style-name="T517_7">of</text:span><text:span text:style-name="T517_8"><text:s/></text:span><text:span text:style-name="T517_9">the</text:span><text:span text:style-name="T517_10"><text:s/></text:span><text:span text:style-name="T517_11">PSMP,</text:span><text:span text:style-name="T517_12"><text:s/></text:span><text:span text:style-name="T517_13">risk</text:span><text:span text:style-name="T517_14"><text:s/></text:span><text:span text:style-name="T517_15">exposure</text:span><text:span text:style-name="T517_16"><text:s/></text:span><text:span text:style-name="T517_17">has</text:span><text:span text:style-name="T517_18"><text:s/></text:span><text:span text:style-name="T517_19">been</text:span><text:span text:style-name="T517_20"><text:s/></text:span><text:span text:style-name="T517_21">high,</text:span><text:span text:style-name="T517_22"><text:s/></text:span><text:span text:style-name="T517_23">dynamic,</text:span><text:span text:style-name="T517_24"><text:s/></text:span><text:span text:style-name="T517_25">and</text:span><text:span text:style-name="T517_26"><text:s/></text:span><text:span text:style-name="T517_27">largely</text:span><text:span text:style-name="T517_28"><text:s/></text:span><text:span text:style-name="T517_29">driven</text:span><text:span text:style-name="T517_30"><text:s/></text:span><text:span text:style-name="T517_31">by</text:span><text:span text:style-name="T517_32"><text:s/></text:span><text:span text:style-name="T517_33">the</text:span><text:span text:style-name="T517_34"><text:s/></text:span><text:span text:style-name="T517_35">evolving</text:span><text:span text:style-name="T517_36"><text:s/></text:span><text:span text:style-name="T517_37">security,</text:span><text:span text:style-name="T517_38"><text:s/></text:span><text:span text:style-name="T517_39">political,</text:span><text:span text:style-name="T517_40"><text:s/></text:span><text:span text:style-name="T517_41">and<text:s/>operating<text:s/>context<text:s/>in<text:s/>Cabo<text:s/>Delgado</text:span><text:span text:style-name="T517_42"><text:s/>and<text:s/>the<text:s/>rest<text:s/>of<text:s/>the<text:s/>country,<text:s/>including<text:s/>over<text:s/></text:span><text:span text:style-name="T517_43">the<text:s/>period<text:s/>of<text:s/>2024/25<text:s/>during<text:s/>a<text:s/>change<text:s/>of<text:s/>government</text:span><text:span text:style-name="T517_44">.<text:s/>The<text:s/>programme<text:s/>consistently<text:s/>applied<text:s/>a<text:s/>risk-aware,<text:s/>adaptive<text:s/>management<text:s/>approach,<text:s/>enabling<text:s/>it<text:s/>to<text:s/>continue<text:s/>delivering<text:s/>results<text:s/>while<text:s/>protecting<text:s/>communities,<text:s/>staff<text:s/>and<text:s/>programme<text:s/>integrity.<text:s/>Some<text:s/>of<text:s/>the<text:s/>key<text:s/>risk<text:s/>trends<text:s/></text:span><text:span text:style-name="T517_45">were:</text:span></text:p>
        <text:p text:style-name="P518"/>
        <text:list text:style-name="LS23" xml:id="list30">
          <text:list-item>
            <text:p text:style-name="P519"><text:span text:style-name="T519_1">Security<text:s/>and<text:s/>access<text:s/>risks<text:s/>have<text:s/>been<text:s/>the<text:s/>most<text:s/>persistent<text:s/>and<text:s/>significant<text:s/>across<text:s/>all<text:s/>years,<text:s/>driven<text:s/>by<text:s/>insurgent<text:s/>activity,<text:s/>post-election<text:s/>unrest,<text:s/>population<text:s/>displacement<text:s/>and<text:s/>heightened<text:s/>criminality.<text:s/>These<text:s/>risks<text:s/>constrained<text:s/>physical<text:s/>access,<text:s/>disrupted<text:s/>timelines,</text:span><text:span text:style-name="T519_2"><text:s/></text:span><text:span text:style-name="T519_3">and</text:span><text:span text:style-name="T519_4"><text:s/></text:span><text:span text:style-name="T519_5">increased</text:span><text:span text:style-name="T519_6"><text:s/></text:span><text:span text:style-name="T519_7">delivery</text:span><text:span text:style-name="T519_8"><text:s/></text:span><text:span text:style-name="T519_9">costs,</text:span><text:span text:style-name="T519_10"><text:s/></text:span><text:span text:style-name="T519_11">particularly</text:span><text:span text:style-name="T519_12"><text:s/></text:span><text:span text:style-name="T519_13">in</text:span><text:span text:style-name="T519_14"><text:s/></text:span><text:span text:style-name="T519_15">districts</text:span><text:span text:style-name="T519_16"><text:s/></text:span><text:span text:style-name="T519_17">such</text:span><text:span text:style-name="T519_18"><text:s/></text:span><text:span text:style-name="T519_19">as</text:span><text:span text:style-name="T519_20"><text:s/></text:span><text:span text:style-name="T519_21">Mocímboa</text:span><text:span text:style-name="T519_22"><text:s/></text:span><text:span text:style-name="T519_23">da</text:span><text:span text:style-name="T519_24"><text:s/></text:span><text:span text:style-name="T519_25">Praia.</text:span><text:span text:style-name="T519_26"><text:s/></text:span><text:span text:style-name="T519_27">Over</text:span><text:span text:style-name="T519_28"><text:s/></text:span><text:span text:style-name="T519_29">time,</text:span><text:span text:style-name="T519_30"><text:s/></text:span><text:span text:style-name="T519_31">PSMP</text:span><text:span text:style-name="T519_32"><text:s/></text:span><text:span text:style-name="T519_33">responded</text:span><text:span text:style-name="T519_34"><text:s/></text:span><text:span text:style-name="T519_35">by<text:s/>shifting<text:s/>delivery<text:s/>m</text:span><text:span text:style-name="T519_36">ethod</text:span><text:span text:style-name="T519_37">s,<text:s/>sequencing<text:s/>activities<text:s/>more<text:s/>carefully,<text:s/>increasing<text:s/>reliance<text:s/>on<text:s/>local<text:s/>actors<text:s/>and<text:s/>embedding<text:s/>contingency</text:span><text:span text:style-name="T519_38"><text:s/></text:span><text:span text:style-name="T519_39">into</text:span><text:span text:style-name="T519_40"><text:s/></text:span><text:span text:style-name="T519_41">workplans.</text:span><text:span text:style-name="T519_42"><text:s/></text:span><text:span text:style-name="T519_43">A</text:span><text:span text:style-name="T519_44"><text:s/></text:span><text:span text:style-name="T519_45">key</text:span><text:span text:style-name="T519_46"><text:s/></text:span><text:span text:style-name="T519_47">lesson</text:span><text:span text:style-name="T519_48"><text:s/></text:span><text:span text:style-name="T519_49">is</text:span><text:span text:style-name="T519_50"><text:s/></text:span><text:span text:style-name="T519_51">that</text:span><text:span text:style-name="T519_52"><text:s/></text:span><text:span text:style-name="T519_53">flexibility</text:span><text:span text:style-name="T519_54"><text:s/></text:span><text:span text:style-name="T519_55">and</text:span><text:span text:style-name="T519_56"><text:s/></text:span><text:span text:style-name="T519_57">localised</text:span><text:span text:style-name="T519_58"><text:s/></text:span><text:span text:style-name="T519_59">delivery</text:span><text:span text:style-name="T519_60"><text:s/></text:span><text:span text:style-name="T519_61">are</text:span><text:span text:style-name="T519_62"><text:s/></text:span><text:span text:style-name="T519_63">essential</text:span><text:span text:style-name="T519_64"><text:s/></text:span><text:span text:style-name="T519_65">in</text:span><text:span text:style-name="T519_66"><text:s/></text:span><text:span text:style-name="T519_67">protracted</text:span><text:span text:style-name="T519_68"><text:s/></text:span><text:span text:style-name="T519_69">conflict</text:span><text:span text:style-name="T519_70"><text:s/></text:span><text:span text:style-name="T519_71">settings<text:s/>and<text:s/>that<text:s/>rigid<text:s/>expectations<text:s/>around<text:s/>timelines<text:s/>undermine<text:s/>programme<text:s/>effectiveness.</text:span></text:p>
          </text:list-item>
          <text:list-item>
            <text:p text:style-name="P520"><text:span text:style-name="T520_1">Stakeholder<text:s/>engagement<text:s/>and<text:s/>political<text:s/>economy<text:s/>risks<text:s/>were<text:s/>prominent<text:s/>in<text:s/>Year<text:s/></text:span><text:span text:style-name="T520_2">3</text:span><text:span text:style-name="T520_3">,<text:s/>particularly<text:s/>around<text:s/>limited<text:s/>buy-in<text:s/>from<text:s/>national<text:s/>and<text:s/>provincial<text:s/>institutions.<text:s/>These<text:s/>risks<text:s/>reduced<text:s/>as<text:s/>the<text:s/>programme<text:s/>invested<text:s/>in<text:s/>formal<text:s/>government<text:s/>engagement,<text:s/>local<text:s/>coordination<text:s/>mechanisms,<text:s/>and<text:s/>transparent<text:s/>communication,<text:s/>reinforcing<text:s/>the<text:s/>importance<text:s/>of<text:s/>early<text:s/>and<text:s/>continuous<text:s/>political<text:s/>engagement.</text:span></text:p>
          </text:list-item>
          <text:list-item>
            <text:p text:style-name="P521"><text:span text:style-name="T521_1">Delivery<text:s/>and<text:s/>reputational<text:s/>risks<text:s/>linked<text:s/>to<text:s/>grants<text:s/>increased,<text:s/>including<text:s/>risks<text:s/>of<text:s/>extortion,<text:s/>misperception<text:s/>of<text:s/>beneficiaries,<text:s/>fraud,<text:s/>and<text:s/>theft.<text:s/>These<text:s/>were<text:s/>driven<text:s/>by<text:s/>poverty,<text:s/>insecurity,<text:s/>and<text:s/>the<text:s/>visibility<text:s/>of<text:s/>resources.<text:s/>Mitigation<text:s/>measures,<text:s/>including<text:s/>peer-based<text:s/>accountability,<text:s/>engagement<text:s/>with<text:s/>local<text:s/>authorities<text:s/>and<text:s/>later,<text:s/>a<text:s/>pivot<text:s/>away<text:s/>from<text:s/>cash<text:s/>handling<text:s/>all<text:s/>proved<text:s/>effective<text:s/>and<text:s/>offer<text:s/>important<text:s/>lessons<text:s/>for<text:s/>future<text:s/>community<text:s/>grant<text:s/>mechanisms.</text:span></text:p>
          </text:list-item>
          <text:list-item>
            <text:p text:style-name="P522"><text:span text:style-name="T522_1">Institutional</text:span><text:span text:style-name="T522_2"><text:s/></text:span><text:span text:style-name="T522_3">sustainability</text:span><text:span text:style-name="T522_4"><text:s/></text:span><text:span text:style-name="T522_5">and</text:span><text:span text:style-name="T522_6"><text:s/></text:span><text:span text:style-name="T522_7">exit</text:span><text:span text:style-name="T522_8"><text:s/></text:span><text:span text:style-name="T522_9">risks</text:span><text:span text:style-name="T522_10"><text:s/></text:span><text:span text:style-name="T522_11">became</text:span><text:span text:style-name="T522_12"><text:s/></text:span><text:span text:style-name="T522_13">more</text:span><text:span text:style-name="T522_14"><text:s/></text:span><text:span text:style-name="T522_15">pronounced</text:span><text:span text:style-name="T522_16"><text:s/></text:span><text:span text:style-name="T522_17">as</text:span><text:span text:style-name="T522_18"><text:s/></text:span><text:span text:style-name="T522_19">the</text:span><text:span text:style-name="T522_20"><text:s/></text:span><text:span text:style-name="T522_21">programme</text:span><text:span text:style-name="T522_22"><text:s/></text:span><text:span text:style-name="T522_23">approached</text:span><text:span text:style-name="T522_24"><text:s/></text:span><text:span text:style-name="T522_25">closure.</text:span><text:span text:style-name="T522_26"><text:s/></text:span><text:span text:style-name="T522_27">These<text:s/>included<text:s/>risks<text:s/>of<text:s/>grievance,<text:s/>elite<text:s/>capture,<text:s/>and<text:s/>erosion<text:s/>of<text:s/>political<text:s/>space<text:s/>for<text:s/></text:span><text:span text:style-name="T522_28">Peace<text:s/>Champion</text:span><text:span text:style-name="T522_29">s.<text:s/>The<text:s/>programme<text:s/>mitigated<text:s/>these<text:s/>through<text:s/>conflict-sensitive<text:s/>closure<text:s/>planning,<text:s/>legal<text:s/>registration<text:s/>of<text:s/>cooperatives,<text:s/>formal<text:s/>handovers,<text:s/>and<text:s/>public<text:s/>certification,<text:s/>demonstrating<text:s/>that<text:s/>exit<text:s/>is<text:s/>a<text:s/>critical<text:s/>risk<text:s/>phase<text:s/>requiring<text:s/>proactive<text:s/>management.</text:span></text:p>
          </text:list-item>
          <text:list-item>
            <text:p text:style-name="P523"><text:span text:style-name="T523_1">Fiduciary<text:s/>risks<text:s/>increased<text:s/>towards<text:s/>programme<text:s/>close.<text:s/>Challenges<text:s/>stemmed<text:s/>from<text:s/>limited<text:s/>accounting<text:s/>capacity<text:s/>among<text:s/>grantees,<text:s/>displacement,<text:s/>and<text:s/>security-related<text:s/>delays.<text:s/>These<text:s/>risks<text:s/>were<text:s/>mitigated<text:s/>through<text:s/>additional<text:s/>audit<text:s/>support,<text:s/>direct<text:s/>payment<text:s/>mechanisms<text:s/>to<text:s/>vetted<text:s/>suppliers,<text:s/>weekly<text:s/>financial<text:s/>reviews,<text:s/>and<text:s/>agile<text:s/>budget<text:s/>reallocation.<text:s/>By<text:s/>quarter<text:s/>3,<text:s/>these<text:s/>measures<text:s/>had<text:s/>significantly<text:s/>reduced<text:s/>exposure<text:s/>while<text:s/>maintaining<text:s/>value<text:s/>for<text:s/>money<text:s/>and<text:s/>safeguarding<text:s/>funds.</text:span></text:p>
          </text:list-item>
          <text:list-item>
            <text:p text:style-name="P524"><text:span text:style-name="T524_1">PSMP<text:s/>maintained<text:s/>strong<text:s/>safeguarding<text:s/>and<text:s/>SEAH<text:s/>risk<text:s/>management<text:s/>throughout,<text:s/>particularly</text:span><text:span text:style-name="T524_2"><text:s/></text:span><text:span text:style-name="T524_3">given<text:s/>work<text:s/>with<text:s/>vulnerable<text:s/>populations<text:s/>in<text:s/>insecure<text:s/>contexts.<text:s/>Gender<text:s/>equality<text:s/>was<text:s/>not<text:s/>only<text:s/>safeguarded<text:s/>but<text:s/>advanced<text:s/>through<text:s/>GALS,<text:s/>women’s<text:s/>leadership,<text:s/>and<text:s/>economic<text:s/>participation,<text:s/>which<text:s/>reduced<text:s/>protection<text:s/>risks<text:s/>and<text:s/>strengthened<text:s/>resilience</text:span><text:span text:style-name="T524_4">,<text:s/>both<text:s/>in<text:s/>Northern<text:s/>and<text:s/>Central<text:s/>Mozambique<text:s/>activities</text:span><text:span text:style-name="T524_5">.<text:s/>Disability<text:s/>inclusion<text:s/>remained<text:s/>a<text:s/>recognised<text:s/>gap<text:s/>across<text:s/>the<text:s/>wider<text:s/>operating<text:s/>context;<text:s/>while<text:s/>PSMP<text:s/>promoted<text:s/>inclusive<text:s/>participation,<text:s/>future<text:s/>programmes<text:s/>should<text:s/>more<text:s/>explicitly<text:s/>integrate<text:s/>disability-specific<text:s/>risk<text:s/>and<text:s/>safeguarding<text:s/>measures.</text:span><text:span text:style-name="T524_6"><text:s/>More<text:s/>safeguarding<text:s/>cases<text:s/></text:span><text:span text:style-name="T524_7">would<text:s/>have<text:s/>been<text:s/>expected<text:s/>to<text:s/>be<text:s/>reported<text:s/>(given<text:s/>the<text:s/>broader<text:s/>risk<text:s/>context)</text:span><text:span text:style-name="T524_8">.</text:span></text:p>
          </text:list-item>
          <text:list-item>
            <text:p text:style-name="P525"><text:span text:style-name="T525_1">In<text:s/>line<text:s/>with<text:s/>the<text:s/>Paris<text:s/>Agreement,<text:s/>PSMP<text:s/>reassessed<text:s/>climate<text:s/>and<text:s/>environmental<text:s/>risks<text:s/>and<text:s/>found<text:s/>them<text:s/>to<text:s/>be<text:s/>moderate<text:s/>but<text:s/>increasing.<text:s/>Climate<text:s/>shocks<text:s/>exacerbated<text:s/>displacement,<text:s/>livelihood<text:s/>insecurity<text:s/>and<text:s/>competition<text:s/>over<text:s/>resources,<text:s/>indirectly<text:s/>heightening<text:s/>conflict<text:s/>risk.<text:s/>While<text:s/>PSMP<text:s/>was<text:s/>not<text:s/>a<text:s/>climate<text:s/></text:span><text:span text:style-name="T525_2">focused<text:s/></text:span><text:span text:style-name="T525_3">programme,<text:s/>its<text:s/>community<text:s/>resilience<text:s/>and<text:s/>livelihoods<text:s/>work<text:s/>contributed<text:s/>to<text:s/>adaptive<text:s/>capacity.<text:s/>Future<text:s/>programming<text:s/></text:span><text:span text:style-name="T525_4">in<text:s/>this<text:s/>area<text:s/></text:span><text:span text:style-name="T525_5">should<text:s/>more<text:s/>explicitly<text:s/>integrate<text:s/>climate<text:s/>risk<text:s/>analysis<text:s/>and<text:s/>climate-resilient<text:s/>design.</text:span></text:p>
          </text:list-item>
          <text:list-item>
            <text:p text:style-name="P526"><text:span text:style-name="T526_1">COVID<text:s/>risks<text:s/>at<text:s/>the<text:s/>start<text:s/>of<text:s/>the<text:s/>programme<text:s/>reduced<text:s/>as<text:s/>the<text:s/>programme<text:s/>continued,<text:s/>though<text:s/>other<text:s/>health<text:s/>risks<text:s/>such<text:s/>as<text:s/>Cholera<text:s/>and<text:s/>security<text:s/>risks<text:s/>impact</text:span><text:span text:style-name="T526_2">ed</text:span><text:span text:style-name="T526_3"><text:s/>travel<text:s/>costs<text:s/>and<text:s/>led<text:s/>to<text:s/>changes<text:s/>to<text:s/>planned<text:s/>activity.</text:span></text:p>
          </text:list-item>
          <text:list-item>
            <text:p text:style-name="P527"><text:span text:style-name="T527_1">Lack<text:s/>of<text:s/>political<text:s/>will<text:s/>for<text:s/>meaningful<text:s/>long-term<text:s/>change<text:s/>to<text:s/>address<text:s/>structural<text:s/>drivers<text:s/>of<text:s/>conflict<text:s/>remained<text:s/>a<text:s/>risk<text:s/>throughout<text:s/>the<text:s/>life</text:span><text:span text:style-name="T527_2"><text:s/></text:span><text:span text:style-name="T527_3">cy</text:span><text:span text:style-name="T527_4">c</text:span><text:span text:style-name="T527_5">le<text:s/>of<text:s/>the<text:s/>programme<text:s/>and<text:s/>will<text:s/>continue<text:s/>to<text:s/>affect<text:s/>the<text:s/>possibility<text:s/>of<text:s/>reconciliation.<text:s text:c="2"/></text:span></text:p>
          </text:list-item>
        </text:list>
        <text:p text:style-name="P528"/>
        <text:h text:style-name="P529" text:outline-level="5"><text:span text:style-name="T529_1">Positive</text:span><text:span text:style-name="T529_2"><text:s/></text:span><text:span text:style-name="T529_3">Progress</text:span><text:span text:style-name="T529_4"><text:s/></text:span><text:span text:style-name="T529_5">and</text:span><text:span text:style-name="T529_6"><text:s/></text:span><text:span text:style-name="T529_7">Learning</text:span></text:h>
        <text:p text:style-name="P530"><text:span text:style-name="T530_1">Despite</text:span><text:span text:style-name="T530_2"><text:s/></text:span><text:span text:style-name="T530_3">high-risk</text:span><text:span text:style-name="T530_4"><text:s/></text:span><text:span text:style-name="T530_5">exposure,</text:span><text:span text:style-name="T530_6"><text:s/></text:span><text:span text:style-name="T530_7">PSMP</text:span><text:span text:style-name="T530_8"><text:s/></text:span><text:span text:style-name="T530_9">demonstrate</text:span><text:span text:style-name="T530_10">d</text:span><text:span text:style-name="T530_11"><text:s/></text:span><text:span text:style-name="T530_12">strong</text:span><text:span text:style-name="T530_13"><text:s/></text:span><text:span text:style-name="T530_14">examples</text:span><text:span text:style-name="T530_15"><text:s/></text:span><text:span text:style-name="T530_16">of</text:span><text:span text:style-name="T530_17"><text:s/></text:span><text:span text:style-name="T530_18">effective</text:span><text:span text:style-name="T530_19"><text:s/></text:span><text:span text:style-name="T530_20">risk</text:span><text:span text:style-name="T530_21"><text:s/></text:span><text:span text:style-name="T530_22">management</text:span><text:span text:style-name="T530_23"><text:s/></text:span><text:span text:style-name="T530_24">enabling</text:span><text:span text:style-name="T530_25"><text:s/></text:span><text:span text:style-name="T530_26">impact,</text:span><text:span text:style-name="T530_27"><text:s/></text:span><text:span text:style-name="T530_28">including:</text:span></text:p>
        <text:p text:style-name="P531"/>
        <text:list text:style-name="LS11" xml:id="list39">
          <text:list-item>
            <text:p text:style-name="P532"><text:span text:style-name="T532_1">Continued</text:span><text:span text:style-name="T532_2"><text:s/></text:span><text:span text:style-name="T532_3">delivery</text:span><text:span text:style-name="T532_4"><text:s/></text:span><text:span text:style-name="T532_5">in</text:span><text:span text:style-name="T532_6"><text:s/></text:span><text:span text:style-name="T532_7">highly</text:span><text:span text:style-name="T532_8"><text:s/></text:span><text:span text:style-name="T532_9">insecure</text:span><text:span text:style-name="T532_10"><text:s/></text:span><text:span text:style-name="T532_11">environments</text:span><text:span text:style-name="T532_12"><text:s/></text:span><text:span text:style-name="T532_13">through</text:span><text:span text:style-name="T532_14"><text:s/></text:span><text:span text:style-name="T532_15">adaptive,</text:span><text:span text:style-name="T532_16"><text:s/></text:span><text:span text:style-name="T532_17">localised</text:span><text:span text:style-name="T532_18"><text:s/></text:span><text:span text:style-name="T532_19">approaches</text:span><text:span text:style-name="T532_20">.</text:span></text:p>
          </text:list-item>
          <text:list-item>
            <text:p text:style-name="P533"><text:span text:style-name="T533_1">Successful</text:span><text:span text:style-name="T533_2"><text:s/></text:span><text:span text:style-name="T533_3">mitigation</text:span><text:span text:style-name="T533_4"><text:s/></text:span><text:span text:style-name="T533_5">of</text:span><text:span text:style-name="T533_6"><text:s/></text:span><text:span text:style-name="T533_7">fiduciary</text:span><text:span text:style-name="T533_8"><text:s/></text:span><text:span text:style-name="T533_9">risks</text:span><text:span text:style-name="T533_10"><text:s/></text:span><text:span text:style-name="T533_11">through</text:span><text:span text:style-name="T533_12"><text:s/></text:span><text:span text:style-name="T533_13">innovative</text:span><text:span text:style-name="T533_14"><text:s/></text:span><text:span text:style-name="T533_15">payment</text:span><text:span text:style-name="T533_16"><text:s/></text:span><text:span text:style-name="T533_17">mechanisms</text:span><text:span text:style-name="T533_18">.<text:s/></text:span></text:p>
          </text:list-item>
          <text:list-item>
            <text:p text:style-name="P534"><text:span text:style-name="T534_1">Conflict-sensitive</text:span><text:span text:style-name="T534_2"><text:s/></text:span><text:span text:style-name="T534_3">programme</text:span><text:span text:style-name="T534_4"><text:s/></text:span><text:span text:style-name="T534_5">closure</text:span><text:span text:style-name="T534_6"><text:s/></text:span><text:span text:style-name="T534_7">that</text:span><text:span text:style-name="T534_8"><text:s/></text:span><text:span text:style-name="T534_9">preserved</text:span><text:span text:style-name="T534_10"><text:s/></text:span><text:span text:style-name="T534_11">trust</text:span><text:span text:style-name="T534_12"><text:s/></text:span><text:span text:style-name="T534_13">and</text:span><text:span text:style-name="T534_14"><text:s/></text:span><text:span text:style-name="T534_15">local</text:span><text:span text:style-name="T534_16"><text:s/></text:span><text:span text:style-name="T534_17">legitimacy</text:span><text:span text:style-name="T534_18">.</text:span></text:p>
          </text:list-item>
          <text:list-item>
            <text:p text:style-name="P535"><text:span text:style-name="T535_1">Institutional</text:span><text:span text:style-name="T535_2"><text:s/></text:span><text:span text:style-name="T535_3">anchoring</text:span><text:span text:style-name="T535_4"><text:s/></text:span><text:span text:style-name="T535_5">of</text:span><text:span text:style-name="T535_6"><text:s/></text:span><text:span text:style-name="T535_7">Peace<text:s/>Champion</text:span><text:span text:style-name="T535_8">s</text:span><text:span text:style-name="T535_9"><text:s/></text:span><text:span text:style-name="T535_10">and</text:span><text:span text:style-name="T535_11"><text:s/></text:span><text:span text:style-name="T535_12">cooperatives</text:span><text:span text:style-name="T535_13"><text:s/></text:span><text:span text:style-name="T535_14">beyond</text:span><text:span text:style-name="T535_15"><text:s/></text:span><text:span text:style-name="T535_16">programme</text:span><text:span text:style-name="T535_17"><text:s/></text:span><text:span text:style-name="T535_18">funding</text:span><text:span text:style-name="T535_19">.</text:span></text:p>
          </text:list-item>
        </text:list>
        <text:p text:style-name="P536"/>
        <text:p text:style-name="P537"><draw:frame svg:x="1.282cm" svg:y="0.748cm" svg:width="18.438cm" svg:height="1.259cm" draw:style-name="FR7" text:anchor-type="char" draw:z-index="2"><draw:text-box><text:p text:style-name="P538"><text:span text:style-name="T538_1">F:</text:span><text:span text:style-name="T538_2"><text:s/></text:span><text:span text:style-name="T538_3">Programme</text:span><text:span text:style-name="T538_4"><text:s/></text:span><text:span text:style-name="T538_5">Management:</text:span><text:span text:style-name="T538_6"><text:s/></text:span><text:span text:style-name="T538_7">Commercial</text:span><text:span text:style-name="T538_8"><text:s/></text:span><text:span text:style-name="T538_9">and</text:span><text:span text:style-name="T538_10"><text:s/></text:span><text:span text:style-name="T538_11">Financial</text:span><text:span text:style-name="T538_12"><text:s/></text:span><text:span text:style-name="T538_13">Performance,<text:s/>Monitoring<text:s/>and<text:s/>Evaluation<text:s/></text:span></text:p></draw:text-box></draw:frame></text:p>
        <text:p text:style-name="P539"/>
        <text:p text:style-name="P540"><text:span text:style-name="T540_1">Financial<text:s/>Overview<text:s/>and<text:s/>Budget<text:s/>Distribution</text:span><text:span text:style-name="T540_2"><office:annotation><dc:creator>James Turner</dc:creator><text:p text:style-name="P541"><text:span text:style-name="T541_1">Just<text:s/>wondering<text:s/>-<text:s/>do<text:s/>we<text:s/>not<text:s/>need<text:s/>to<text:s/>reference<text:s/>the<text:s/>write-offs<text:s/>which<text:s/>were<text:s/>necessary<text:s/>somewhere<text:s/>in<text:s/>this<text:s/>PCR?</text:span></text:p></office:annotation></text:span><text:span text:style-name="T541_2"><office:annotation><dc:creator>Louise Edwards</dc:creator><text:p text:style-name="P542"><text:span text:style-name="T542_1">The<text:s/>fraud<text:s/>cases<text:s/>are<text:s/>mentioned<text:s/>below,<text:s/>but<text:s/>I<text:s/>can<text:s/>also<text:s/>include<text:s/>reference<text:s/>to<text:s/>the<text:s/>write-off.<text:s text:c="2"/>There<text:s/>may<text:s/>be<text:s/>others.<text:s text:c="2"/>I'm<text:s/>still<text:s/>following<text:s/>up<text:s/>with<text:s/>TAG<text:s/>on<text:s/>the<text:s/>processes<text:s/>followed<text:s/>for<text:s/>one<text:s/>other<text:s/>case</text:span></text:p></office:annotation></text:span></text:p>
        <text:p text:style-name="P543"/>
        <text:p text:style-name="P544"><text:span text:style-name="T544_1">The<text:s/>programme<text:s/></text:span><text:span text:style-name="T544_2">achieved<text:s/>full<text:s/>spend</text:span><text:span text:style-name="T544_3"><text:s/>demonstrating<text:s/></text:span><text:span text:style-name="T544_4">effective<text:s/></text:span><text:span text:style-name="T544_5">financial</text:span><text:span text:style-name="T544_6"><text:s/>management.<text:s text:c="2"/></text:span><text:span text:style-name="T544_7"><office:annotation><dc:creator>Dominic Ashton</dc:creator><text:p text:style-name="P545"><text:span text:style-name="T545_1">Table<text:s/>below<text:s/>seems<text:s/>to<text:s/>apply<text:s/>13%<text:s/>overspend<text:s/>one<text:s/>year<text:s/>-<text:s/>that’s<text:s/>ok<text:s/>but<text:s/>might<text:s/>want<text:s/>to<text:s/>soften<text:s/>this<text:s/>opening<text:s/>line</text:span></text:p></office:annotation></text:span><text:span text:style-name="T545_2"><office:annotation><dc:creator>Louise Edwards</dc:creator><text:p text:style-name="P546"><text:span text:style-name="T546_1">language<text:s/>amended</text:span></text:p></office:annotation></text:span><text:span text:style-name="T546_2">Overall<text:s/>total<text:s/>admin<text:s/>costs<text:s/>were<text:s/>£1,338,709<text:s/>(including<text:s/>a<text:s/>programme<text:s/>funded<text:s/>officer)</text:span><text:span text:style-name="T546_3">,<text:s/>or</text:span><text:span text:style-name="T546_4"><text:s/>26.7%</text:span><text:span text:style-name="T546_5">,<text:s/>against<text:s/>a<text:s/>target<text:s/>of<text:s/>33%</text:span><text:span text:style-name="T546_6">,</text:span><text:span text:style-name="T546_7"><text:s/>demonstrating<text:s/>how<text:s/>the<text:s/>programme<text:s/>effectively<text:s/>shifted<text:s/>towards<text:s/>more<text:s/>frontline<text:s/>delivery.<text:s/>P</text:span><text:span text:style-name="T546_8">rogramme<text:s/>costs<text:s/>(including<text:s/>grants)<text:s/>were<text:s/>£3,661,291.<text:s text:c="2"/>In<text:s/>2024/2025<text:s/>admin<text:s/>costs<text:s/>increased<text:s/>due<text:s/>to<text:s/>increasing<text:s/>security<text:s/>and<text:s/>travel<text:s/>costs.<text:s text:c="2"/>However,<text:s/>a<text:s/>move<text:s/>was<text:s/>made<text:s/>towards<text:s/>greater<text:s/>localisation<text:s/>and<text:s/>more<text:s/>bundled<text:s/>activities<text:s/>to<text:s/>keep<text:s/>admin<text:s/>costs<text:s/>lower<text:s/>in<text:s/>the<text:s/>final<text:s/>year<text:s/>2025/2026.<text:s/></text:span></text:p>
        <text:p text:style-name="P547"/>
        <text:p text:style-name="P548"><text:span text:style-name="T548_1">Grants</text:span><text:span text:style-name="T548_2"> enabled<text:s/></text:span><text:span text:style-name="T548_3">2</text:span><text:span text:style-name="T548_4">6<text:s/>community-led<text:s/>peace<text:s/>initiatives,<text:s/>exceeding<text:s/>benchmarks<text:s/>and<text:s/>enhancing<text:s/>effectiveness<text:s/>and<text:s/>equity.<text:s/>Grant<text:s/>funds<text:s/>were<text:s/>fully<text:s/>utilised<text:s/>in<text:s/></text:span><text:span text:style-name="T548_5">Year<text:s/></text:span><text:span text:style-name="T548_6">4</text:span><text:span text:style-name="T548_7"><office:annotation><dc:creator>Jonas Pohlmann</dc:creator><text:p text:style-name="P549"><text:span text:style-name="T549_1">Which<text:s/>year<text:s/>2?</text:span></text:p></office:annotation></text:span><text:span text:style-name="T549_2">,<text:s/>directly<text:s/>contributing<text:s/>to community<text:s/>ownership, peacebuilding,<text:s/>and equity,<text:s/>addressing<text:s/>prior<text:s/>concerns<text:s/>about<text:s/>sustainability.</text:span></text:p>
        <text:p text:style-name="P550"/>
        <text:p text:style-name="P551"><text:span text:style-name="T551_1">The<text:s/></text:span><text:span text:style-name="T551_2">table<text:s/>below<text:s/>shows<text:s/>a<text:s/>breakdown<text:s/>of<text:s/>costs<text:s/>by<text:s/>programme<text:s/>component,<text:s/>with<text:s/>81%<text:s/>of<text:s/>the<text:s/>costs<text:s/>attributed<text:s/>to<text:s/>TAG</text:span><text:span text:style-name="T551_3"><text:s/>(outcome<text:s/>1)<text:s/>and<text:s/>12%<text:s/>to<text:s/>UNOPS<text:s/>(outcome<text:s/>2).<text:s text:c="2"/></text:span><text:span text:style-name="T551_4">The<text:s/>additional<text:s/>7%<text:s/>was<text:s/>delivered<text:s/>through<text:s/>an<text:s/>expanded<text:s/>range<text:s/>of<text:s/>delivery<text:s/>partners<text:s/>contributing<text:s/>towards<text:s/>outcome<text:s/>1.<text:s text:c="2"/></text:span><text:span text:style-name="T551_5">This<text:s/>is<text:s/>in</text:span><text:span text:style-name="T551_6"><text:s/></text:span><text:span text:style-name="T551_7">line<text:s/>with<text:s/></text:span><text:span text:style-name="T551_8">forecast<text:s/>projections<text:s/>detailed<text:s/>in<text:s/>the<text:s/>business<text:s/>case</text:span><text:span text:style-name="T551_9">,<text:s/>which<text:s/>estimated<text:s/></text:span><text:span text:style-name="T551_10">90%<text:s/>of<text:s/>costs<text:s/>to<text:s/>deliver<text:s/>outcome<text:s/>1<text:s/>and<text:s/>10%<text:s/>to<text:s/>deliver<text:s/>outcome<text:s/>2.</text:span><text:span text:style-name="T551_11"><text:s/></text:span></text:p>
        <text:p text:style-name="P552"/>
        <table:table table:style-name="Table8">
          <table:table-column table:style-name="Column37"/>
          <table:table-column table:style-name="Column38"/>
          <table:table-column table:style-name="Column39"/>
          <table:table-column table:style-name="Column40"/>
          <table:table-column table:style-name="Column41"/>
          <table:table-column table:style-name="Column42"/>
          <table:table-column table:style-name="Column43"/>
          <table:table-column table:style-name="Column44"/>
          <table:table-row table:style-name="Row38">
            <table:table-cell table:style-name="Cell118" table:number-columns-spanned="6">
              <text:p text:style-name="P553"><text:span text:style-name="T553_1">Table<text:s/>1:</text:span><text:span text:style-name="T553_2"><text:s/></text:span><text:span text:style-name="T553_3">Spend<text:s/>distribution</text:span><text:span text:style-name="T553_4"><text:s/>by<text:s/>project</text:span></text:p>
              <text:p text:style-name="P554"/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19">
              <text:p text:style-name="P555"/>
            </table:table-cell>
            <table:table-cell table:style-name="Cell120">
              <text:p text:style-name="P556"/>
            </table:table-cell>
          </table:table-row>
          <table:table-row table:style-name="Row39">
            <table:table-cell table:style-name="Cell121">
              <text:p text:style-name="P557"><text:span text:style-name="T557_1">Project</text:span></text:p>
            </table:table-cell>
            <table:table-cell table:style-name="Cell122">
              <text:p text:style-name="P558"><text:span text:style-name="T558_1">2021-2022</text:span><text:span text:style-name="T558_2"><text:s/>(£)</text:span></text:p>
            </table:table-cell>
            <table:table-cell table:style-name="Cell123">
              <text:p text:style-name="P559"><text:span text:style-name="T559_1">2022-2023</text:span><text:span text:style-name="T559_2"><text:s/></text:span><text:span text:style-name="T559_3">(£)</text:span></text:p>
            </table:table-cell>
            <table:table-cell table:style-name="Cell124">
              <text:p text:style-name="P560"><text:span text:style-name="T560_1">2023-2024</text:span><text:span text:style-name="T560_2"><text:s/>(£)</text:span></text:p>
            </table:table-cell>
            <table:table-cell table:style-name="Cell125">
              <text:p text:style-name="P561"><text:span text:style-name="T561_1">2024-2025</text:span><text:span text:style-name="T561_2"><text:s/>(£)</text:span></text:p>
            </table:table-cell>
            <table:table-cell table:style-name="Cell126">
              <text:p text:style-name="P562"><text:span text:style-name="T562_1">2025-2026</text:span><text:span text:style-name="T562_2"><text:s/>(£)</text:span></text:p>
            </table:table-cell>
            <table:table-cell table:style-name="Cell127">
              <text:p text:style-name="P563"><text:span text:style-name="T563_1">Total</text:span></text:p>
              <text:p text:style-name="P564"><text:span text:style-name="T564_1">(£)</text:span></text:p>
            </table:table-cell>
            <table:table-cell table:style-name="Cell128">
              <text:p text:style-name="P565"><text:span text:style-name="T565_1">Distribution<text:s/>(%)</text:span></text:p>
            </table:table-cell>
          </table:table-row>
          <table:table-row table:style-name="Row40">
            <table:table-cell table:style-name="Cell129">
              <text:p text:style-name="P566"><text:span text:style-name="T566_1">TAG</text:span><text:span text:style-name="T566_2"><text:s/></text:span></text:p>
            </table:table-cell>
            <table:table-cell table:style-name="Cell130">
              <text:p text:style-name="P567"><text:span text:style-name="T567_1">-</text:span></text:p>
            </table:table-cell>
            <table:table-cell table:style-name="Cell131">
              <text:p text:style-name="P568"><text:span text:style-name="T568_1">-</text:span></text:p>
            </table:table-cell>
            <table:table-cell table:style-name="Cell132">
              <text:p text:style-name="P569"><text:span text:style-name="T569_1">1</text:span><text:span text:style-name="T569_2">,</text:span><text:span text:style-name="T569_3">2</text:span><text:span text:style-name="T569_4">81</text:span><text:span text:style-name="T569_5">,</text:span><text:span text:style-name="T569_6">5</text:span><text:span text:style-name="T569_7">30</text:span></text:p>
            </table:table-cell>
            <table:table-cell table:style-name="Cell133">
              <text:p text:style-name="P570"><text:span text:style-name="T570_1">1</text:span><text:span text:style-name="T570_2">,</text:span><text:span text:style-name="T570_3">5</text:span><text:span text:style-name="T570_4">18</text:span><text:span text:style-name="T570_5">,</text:span><text:span text:style-name="T570_6">7</text:span><text:span text:style-name="T570_7">9</text:span><text:span text:style-name="T570_8">9</text:span></text:p>
            </table:table-cell>
            <table:table-cell table:style-name="Cell134">
              <text:p text:style-name="P571"><text:span text:style-name="T571_1">1</text:span><text:span text:style-name="T571_2">,</text:span><text:span text:style-name="T571_3">1</text:span><text:span text:style-name="T571_4">76</text:span><text:span text:style-name="T571_5">,</text:span><text:span text:style-name="T571_6">969</text:span></text:p>
            </table:table-cell>
            <table:table-cell table:style-name="Cell135">
              <text:p text:style-name="P572"><text:span text:style-name="T572_1">3,977,2</text:span><text:span text:style-name="T572_2">9</text:span><text:span text:style-name="T572_3">8</text:span></text:p>
            </table:table-cell>
            <table:table-cell table:style-name="Cell136">
              <text:p text:style-name="P573"><text:span text:style-name="T573_1">8</text:span><text:span text:style-name="T573_2">1</text:span></text:p>
            </table:table-cell>
          </table:table-row>
          <table:table-row table:style-name="Row41">
            <table:table-cell table:style-name="Cell137">
              <text:p text:style-name="P574"><text:span text:style-name="T574_1">Technical<text:s/>capacity<text:s/>building</text:span></text:p>
            </table:table-cell>
            <table:table-cell table:style-name="Cell138">
              <text:p text:style-name="P575"><text:span text:style-name="T575_1">-</text:span></text:p>
            </table:table-cell>
            <table:table-cell table:style-name="Cell139">
              <text:p text:style-name="P576"><text:span text:style-name="T576_1">-</text:span></text:p>
            </table:table-cell>
            <table:table-cell table:style-name="Cell140">
              <text:p text:style-name="P577"><text:span text:style-name="T577_1">-</text:span></text:p>
            </table:table-cell>
            <table:table-cell table:style-name="Cell141">
              <text:p text:style-name="P578"><text:span text:style-name="T578_1">39</text:span><text:span text:style-name="T578_2">,</text:span><text:span text:style-name="T578_3">576</text:span></text:p>
            </table:table-cell>
            <table:table-cell table:style-name="Cell142">
              <text:p text:style-name="P579"><text:span text:style-name="T579_1">9</text:span><text:span text:style-name="T579_2">5</text:span><text:span text:style-name="T579_3">,</text:span><text:span text:style-name="T579_4">285</text:span></text:p>
            </table:table-cell>
            <table:table-cell table:style-name="Cell143">
              <text:p text:style-name="P580"><text:span text:style-name="T580_1">13</text:span><text:span text:style-name="T580_2">4</text:span><text:span text:style-name="T580_3">,</text:span><text:span text:style-name="T580_4">861</text:span></text:p>
            </table:table-cell>
            <table:table-cell table:style-name="Cell144">
              <text:p text:style-name="P581"><text:span text:style-name="T581_1">3</text:span></text:p>
            </table:table-cell>
          </table:table-row>
          <table:table-row table:style-name="Row42">
            <table:table-cell table:style-name="Cell145">
              <text:p text:style-name="P582"><text:span text:style-name="T582_1">Voluntary<text:s/>Principles</text:span></text:p>
            </table:table-cell>
            <table:table-cell table:style-name="Cell146">
              <text:p text:style-name="P583"><text:span text:style-name="T583_1">-</text:span></text:p>
            </table:table-cell>
            <table:table-cell table:style-name="Cell147">
              <text:p text:style-name="P584"><text:span text:style-name="T584_1">-</text:span></text:p>
            </table:table-cell>
            <table:table-cell table:style-name="Cell148">
              <text:p text:style-name="P585"><text:span text:style-name="T585_1">-</text:span></text:p>
            </table:table-cell>
            <table:table-cell table:style-name="Cell149">
              <text:p text:style-name="P586"><text:span text:style-name="T586_1">-</text:span></text:p>
            </table:table-cell>
            <table:table-cell table:style-name="Cell150">
              <text:p text:style-name="P587"><text:span text:style-name="T587_1">223</text:span><text:span text:style-name="T587_2">,</text:span><text:span text:style-name="T587_3">000</text:span></text:p>
            </table:table-cell>
            <table:table-cell table:style-name="Cell151">
              <text:p text:style-name="P588"><text:span text:style-name="T588_1">223,000</text:span></text:p>
            </table:table-cell>
            <table:table-cell table:style-name="Cell152">
              <text:p text:style-name="P589"><text:span text:style-name="T589_1">4</text:span></text:p>
            </table:table-cell>
          </table:table-row>
          <table:table-row table:style-name="Row43">
            <table:table-cell table:style-name="Cell153">
              <text:p text:style-name="P590"><text:span text:style-name="T590_1">Peace<text:s/>Process</text:span></text:p>
            </table:table-cell>
            <table:table-cell table:style-name="Cell154">
              <text:p text:style-name="P591"><text:span text:style-name="T591_1">500</text:span><text:span text:style-name="T591_2">,</text:span><text:span text:style-name="T591_3">000</text:span></text:p>
            </table:table-cell>
            <table:table-cell table:style-name="Cell155">
              <text:p text:style-name="P592"><text:span text:style-name="T592_1">100</text:span><text:span text:style-name="T592_2">,</text:span><text:span text:style-name="T592_3">000</text:span></text:p>
            </table:table-cell>
            <table:table-cell table:style-name="Cell156">
              <text:p text:style-name="P593"><text:span text:style-name="T593_1">-</text:span></text:p>
            </table:table-cell>
            <table:table-cell table:style-name="Cell157">
              <text:p text:style-name="P594"><text:span text:style-name="T594_1">-</text:span></text:p>
            </table:table-cell>
            <table:table-cell table:style-name="Cell158">
              <text:p text:style-name="P595"><text:span text:style-name="T595_1">-</text:span></text:p>
            </table:table-cell>
            <table:table-cell table:style-name="Cell159">
              <text:p text:style-name="P596"><text:span text:style-name="T596_1">600,000</text:span></text:p>
            </table:table-cell>
            <table:table-cell table:style-name="Cell160">
              <text:p text:style-name="P597"><text:span text:style-name="T597_1">12</text:span></text:p>
            </table:table-cell>
          </table:table-row>
          <table:table-row table:style-name="Row44">
            <table:table-cell table:style-name="Cell161">
              <text:p text:style-name="P598"><text:span text:style-name="T598_1">Total</text:span></text:p>
            </table:table-cell>
            <table:table-cell table:style-name="Cell162">
              <text:p text:style-name="P599"><text:span text:style-name="T599_1">500,000</text:span></text:p>
            </table:table-cell>
            <table:table-cell table:style-name="Cell163">
              <text:p text:style-name="P600"><text:span text:style-name="T600_1">100,000</text:span></text:p>
            </table:table-cell>
            <table:table-cell table:style-name="Cell164">
              <text:p text:style-name="P601"><text:span text:style-name="T601_1">1,</text:span><text:span text:style-name="T601_2">2</text:span><text:span text:style-name="T601_3">81,529</text:span></text:p>
            </table:table-cell>
            <table:table-cell table:style-name="Cell165">
              <text:p text:style-name="P602"><text:span text:style-name="T602_1">1,5</text:span><text:span text:style-name="T602_2">58,375</text:span></text:p>
            </table:table-cell>
            <table:table-cell table:style-name="Cell166">
              <text:p text:style-name="P603"><text:span text:style-name="T603_1">1,495</text:span><text:span text:style-name="T603_2">7,968</text:span></text:p>
            </table:table-cell>
            <table:table-cell table:style-name="Cell167">
              <text:p text:style-name="P604"><text:span text:style-name="T604_1">4,93</text:span><text:span text:style-name="T604_2">5,</text:span><text:span text:style-name="T604_3">15</text:span><text:span text:style-name="T604_4">9</text:span></text:p>
            </table:table-cell>
            <table:table-cell table:style-name="Cell168">
              <text:p text:style-name="P605"><text:span text:style-name="T605_1">100</text:span></text:p>
            </table:table-cell>
          </table:table-row>
        </table:table>
        <text:p text:style-name="P606"/>
        <text:p text:style-name="P607"><text:span text:style-name="T607_1">Table<text:s/>2:<text:s/></text:span><text:span text:style-name="T607_2">Comparison<text:s/>of<text:s/>planned<text:s/></text:span><text:span text:style-name="T607_3">and<text:s/>spending<text:s/>budget</text:span></text:p>
        <text:p text:style-name="P608"/>
        <text:p text:style-name="P609"><text:span text:style-name="T609_1">The<text:s/>table<text:s/>below<text:s/>shows<text:s/>a<text:s/>comparison<text:s/>of<text:s/>planned<text:s/>and<text:s/>actual<text:s/>spending<text:s/>across </text:span><text:span text:style-name="T609_2">Admin<text:s/>Costs</text:span><text:span text:style-name="T609_3">, </text:span><text:span text:style-name="T609_4">Programme<text:s/>Costs</text:span><text:span text:style-name="T609_5">,<text:s/>and </text:span><text:span text:style-name="T609_6">Grants.</text:span><text:span text:style-name="T609_7"><office:annotation><dc:creator>Dominic Ashton</dc:creator><text:p text:style-name="P610"><text:span text:style-name="T610_1">Perhaps<text:s/>footnote<text:s/>to<text:s/>explain<text:s/>how<text:s/>accounted<text:s/>admin<text:s/>costs<text:s/>re:<text:s/>UNOPs.<text:s/>As<text:s/>surely<text:s/>were<text:s/>but<text:s/>not<text:s/>covered<text:s/>here.</text:span></text:p></office:annotation></text:span><text:span text:style-name="T610_2"><office:annotation><dc:creator>Louise Edwards</dc:creator><text:p text:style-name="P611"><text:span text:style-name="T611_1">Thanks<text:s/>Dom,<text:s/>we<text:s/>don't<text:s/>have<text:s/>a<text:s/>breakdown<text:s/>of<text:s/>what<text:s/>the<text:s/>money<text:s/>was<text:s/>spent<text:s/>on,<text:s/>but<text:s/>as<text:s/>discussed<text:s/>have<text:s/>attributed<text:s/>6%<text:s/>of<text:s/>the<text:s/>costs<text:s/>of<text:s/>the<text:s/>Peace<text:s/>Secretariat<text:s/>outcome<text:s/>towards<text:s/>admin.<text:s/>as<text:s/>this<text:s/>was<text:s/>the<text:s/>UNOPS<text:s/>overhead<text:s/>attribution<text:s/>in<text:s/>the<text:s/>business<text:s/>case.<text:s text:c="2"/>The<text:s/>admin<text:s/>costs<text:s/>for<text:s/>the<text:s/>remaining<text:s/>3<text:s/>years<text:s/>are<text:s/>the<text:s/>salary<text:s/>costs<text:s/>for<text:s/>the<text:s/>administration<text:s/>side<text:s/>of<text:s/>the<text:s/>programme<text:s/>taken<text:s/>from<text:s/>TAG's<text:s/>ABBs<text:s/>and<text:s/>Francisco's<text:s/>salary<text:s/>costs.<text:s text:c="2"/></text:span></text:p></office:annotation></text:span></text:p>
        <text:p text:style-name="P612"/>
        <table:table table:style-name="Table9">
          <table:table-column table:style-name="Column45"/>
          <table:table-column table:style-name="Column46"/>
          <table:table-column table:style-name="Column47"/>
          <table:table-column table:style-name="Column48"/>
          <table:table-column table:style-name="Column49"/>
          <table:table-column table:style-name="Column50"/>
          <table:table-column table:style-name="Column51"/>
          <table:table-column table:style-name="Column52"/>
          <table:table-column table:style-name="Column53"/>
          <table:table-column table:style-name="Column54"/>
          <table:table-column table:style-name="Column55"/>
          <table:table-column table:style-name="Column56"/>
          <table:table-column table:style-name="Column57"/>
          <table:table-column table:style-name="Column58"/>
          <table:table-column table:style-name="Column59"/>
          <table:table-column table:style-name="Column60"/>
          <table:table-row table:style-name="Row45">
            <table:table-cell table:style-name="Cell169">
              <text:p text:style-name="P613"><text:span text:style-name="T613_1">Year</text:span></text:p>
            </table:table-cell>
            <table:table-cell table:style-name="Cell170" table:number-columns-spanned="3">
              <text:p text:style-name="P614"><text:span text:style-name="T614_1">2021-2022</text:span><text:span text:style-name="T614_2"><text:s/>(£)</text:span></text:p>
            </table:table-cell>
            <table:covered-table-cell/>
            <table:covered-table-cell/>
            <table:table-cell table:style-name="Cell171" table:number-columns-spanned="3">
              <text:p text:style-name="P615"><text:span text:style-name="T615_1">2022-2023</text:span><text:span text:style-name="T615_2"><text:s/>(£)</text:span></text:p>
            </table:table-cell>
            <table:covered-table-cell/>
            <table:covered-table-cell/>
            <table:table-cell table:style-name="Cell172" table:number-columns-spanned="3">
              <text:p text:style-name="P616"><text:span text:style-name="T616_1">2023-2024</text:span><text:span text:style-name="T616_2"><text:s/>(£)</text:span></text:p>
            </table:table-cell>
            <table:covered-table-cell/>
            <table:covered-table-cell/>
            <table:table-cell table:style-name="Cell173" table:number-columns-spanned="3">
              <text:p text:style-name="P617"><text:span text:style-name="T617_1">2024-2025</text:span><text:span text:style-name="T617_2"><text:s/>(£)</text:span></text:p>
            </table:table-cell>
            <table:covered-table-cell/>
            <table:covered-table-cell/>
            <table:table-cell table:style-name="Cell174" table:number-columns-spanned="3">
              <text:p text:style-name="P618"><text:span text:style-name="T618_1">2025-2026</text:span><text:span text:style-name="T618_2"><text:s/>(£)</text:span></text:p>
            </table:table-cell>
            <table:covered-table-cell/>
            <table:covered-table-cell/>
          </table:table-row>
          <table:table-row table:style-name="Row46">
            <table:table-cell table:style-name="Cell175">
              <text:p text:style-name="P619"><text:span text:style-name="T619_1">Description</text:span></text:p>
            </table:table-cell>
            <table:table-cell table:style-name="Cell176">
              <text:p text:style-name="P620"><text:span text:style-name="T620_1">Planned</text:span></text:p>
            </table:table-cell>
            <table:table-cell table:style-name="Cell177">
              <text:p text:style-name="P621"><text:span text:style-name="T621_1">Spent</text:span></text:p>
            </table:table-cell>
            <table:table-cell table:style-name="Cell178">
              <text:p text:style-name="P622"><text:span text:style-name="T622_1">Variance</text:span></text:p>
            </table:table-cell>
            <table:table-cell table:style-name="Cell179">
              <text:p text:style-name="P623"><text:span text:style-name="T623_1">Planned</text:span></text:p>
            </table:table-cell>
            <table:table-cell table:style-name="Cell180">
              <text:p text:style-name="P624"><text:span text:style-name="T624_1">Spent</text:span></text:p>
            </table:table-cell>
            <table:table-cell table:style-name="Cell181">
              <text:p text:style-name="P625"><text:span text:style-name="T625_1">Variance</text:span></text:p>
            </table:table-cell>
            <table:table-cell table:style-name="Cell182">
              <text:p text:style-name="P626"><text:span text:style-name="T626_1">Planned</text:span></text:p>
            </table:table-cell>
            <table:table-cell table:style-name="Cell183">
              <text:p text:style-name="P627"><text:span text:style-name="T627_1">Spent</text:span></text:p>
            </table:table-cell>
            <table:table-cell table:style-name="Cell184">
              <text:p text:style-name="P628"><text:span text:style-name="T628_1">Variance</text:span></text:p>
            </table:table-cell>
            <table:table-cell table:style-name="Cell185">
              <text:p text:style-name="P629"><text:span text:style-name="T629_1">Planne</text:span><text:span text:style-name="T629_2">d</text:span></text:p>
            </table:table-cell>
            <table:table-cell table:style-name="Cell186">
              <text:p text:style-name="P630"><text:span text:style-name="T630_1">Spent</text:span></text:p>
            </table:table-cell>
            <table:table-cell table:style-name="Cell187">
              <text:p text:style-name="P631"><text:span text:style-name="T631_1">Variance</text:span></text:p>
            </table:table-cell>
            <table:table-cell table:style-name="Cell188">
              <text:p text:style-name="P632"><text:span text:style-name="T632_1">Planned</text:span></text:p>
            </table:table-cell>
            <table:table-cell table:style-name="Cell189">
              <text:p text:style-name="P633"><text:span text:style-name="T633_1">Spent</text:span></text:p>
            </table:table-cell>
            <table:table-cell table:style-name="Cell190">
              <text:p text:style-name="P634"><text:span text:style-name="T634_1">Variance</text:span></text:p>
            </table:table-cell>
          </table:table-row>
          <table:table-row table:style-name="Row47">
            <table:table-cell table:style-name="Cell191">
              <text:p text:style-name="P635"><text:span text:style-name="T635_1">Admin<text:s/>costs</text:span></text:p>
            </table:table-cell>
            <table:table-cell table:style-name="Cell192">
              <text:p text:style-name="P636"><text:span text:style-name="T636_1">30,000</text:span></text:p>
            </table:table-cell>
            <table:table-cell table:style-name="Cell193">
              <text:p text:style-name="P637"><text:span text:style-name="T637_1">30,000</text:span></text:p>
            </table:table-cell>
            <table:table-cell table:style-name="Cell194">
              <text:p text:style-name="P638"><text:span text:style-name="T638_1">0%</text:span></text:p>
            </table:table-cell>
            <table:table-cell table:style-name="Cell195">
              <text:p text:style-name="P639"><text:span text:style-name="T639_1">6.000</text:span></text:p>
            </table:table-cell>
            <table:table-cell table:style-name="Cell196">
              <text:p text:style-name="P640"><text:span text:style-name="T640_1">6.000</text:span></text:p>
            </table:table-cell>
            <table:table-cell table:style-name="Cell197">
              <text:p text:style-name="P641"><text:span text:style-name="T641_1">-</text:span></text:p>
            </table:table-cell>
            <table:table-cell table:style-name="Cell198">
              <text:p text:style-name="P642"><text:span text:style-name="T642_1">£</text:span><text:span text:style-name="T642_2">366,291</text:span></text:p>
            </table:table-cell>
            <table:table-cell table:style-name="Cell199">
              <text:p text:style-name="P643"><text:span text:style-name="T643_1">399,398</text:span></text:p>
            </table:table-cell>
            <table:table-cell table:style-name="Cell200">
              <text:p text:style-name="P644"><text:span text:style-name="T644_1">9</text:span><text:span text:style-name="T644_2">%</text:span></text:p>
            </table:table-cell>
            <table:table-cell table:style-name="Cell201">
              <text:p text:style-name="P645"><text:span text:style-name="T645_1">390,000</text:span></text:p>
            </table:table-cell>
            <table:table-cell table:style-name="Cell202">
              <text:p text:style-name="P646"><text:span text:style-name="T646_1">310,421</text:span></text:p>
            </table:table-cell>
            <table:table-cell table:style-name="Cell203">
              <text:p text:style-name="P647"><text:span text:style-name="T647_1">20</text:span><text:span text:style-name="T647_2">%</text:span></text:p>
            </table:table-cell>
            <table:table-cell table:style-name="Cell204">
              <text:p text:style-name="P648"><text:span text:style-name="T648_1">431</text:span><text:span text:style-name="T648_2">,</text:span><text:span text:style-name="T648_3">277</text:span></text:p>
            </table:table-cell>
            <table:table-cell table:style-name="Cell205">
              <text:p text:style-name="P649"><text:span text:style-name="T649_1">4</text:span><text:span text:style-name="T649_2">04</text:span><text:span text:style-name="T649_3">,</text:span><text:span text:style-name="T649_4">302</text:span></text:p>
            </table:table-cell>
            <table:table-cell table:style-name="Cell206">
              <text:p text:style-name="P650"><text:span text:style-name="T650_1">-</text:span><text:span text:style-name="T650_2">6%</text:span></text:p>
            </table:table-cell>
          </table:table-row>
          <table:table-row table:style-name="Row48">
            <table:table-cell table:style-name="Cell207">
              <text:p text:style-name="P651"><text:span text:style-name="T651_1">Programme<text:s/>Costs</text:span></text:p>
            </table:table-cell>
            <table:table-cell table:style-name="Cell208">
              <text:p text:style-name="P652"><text:span text:style-name="T652_1">470,000</text:span></text:p>
            </table:table-cell>
            <table:table-cell table:style-name="Cell209">
              <text:p text:style-name="P653"><text:span text:style-name="T653_1">470,000</text:span></text:p>
            </table:table-cell>
            <table:table-cell table:style-name="Cell210">
              <text:p text:style-name="P654"><text:span text:style-name="T654_1">0%</text:span></text:p>
            </table:table-cell>
            <table:table-cell table:style-name="Cell211">
              <text:p text:style-name="P655"><text:span text:style-name="T655_1">94,000</text:span></text:p>
            </table:table-cell>
            <table:table-cell table:style-name="Cell212">
              <text:p text:style-name="P656"><text:span text:style-name="T656_1">94.000</text:span></text:p>
            </table:table-cell>
            <table:table-cell table:style-name="Cell213">
              <text:p text:style-name="P657"><text:span text:style-name="T657_1">0%</text:span></text:p>
            </table:table-cell>
            <table:table-cell table:style-name="Cell214">
              <text:p text:style-name="P658"><text:span text:style-name="T658_1">933,709</text:span></text:p>
            </table:table-cell>
            <table:table-cell table:style-name="Cell215">
              <text:p text:style-name="P659"><text:span text:style-name="T659_1">882</text:span><text:span text:style-name="T659_2">,</text:span><text:span text:style-name="T659_3">131</text:span></text:p>
            </table:table-cell>
            <table:table-cell table:style-name="Cell216">
              <text:p text:style-name="P660"><text:span text:style-name="T660_1">6</text:span><text:span text:style-name="T660_2">-</text:span></text:p>
            </table:table-cell>
            <table:table-cell table:style-name="Cell217">
              <text:p text:style-name="P661"><text:span text:style-name="T661_1">891,520</text:span></text:p>
            </table:table-cell>
            <table:table-cell table:style-name="Cell218">
              <text:p text:style-name="P662"><text:span text:style-name="T662_1">89</text:span><text:span text:style-name="T662_2">7</text:span><text:span text:style-name="T662_3">,</text:span><text:span text:style-name="T662_4">95</text:span><text:span text:style-name="T662_5">4</text:span></text:p>
            </table:table-cell>
            <table:table-cell table:style-name="Cell219">
              <text:p text:style-name="P663"><text:span text:style-name="T663_1">-</text:span><text:span text:style-name="T663_2">7</text:span><text:span text:style-name="T663_3">%</text:span></text:p>
            </table:table-cell>
            <table:table-cell table:style-name="Cell220">
              <text:p text:style-name="P664"><text:span text:style-name="T664_1">863</text:span><text:span text:style-name="T664_2">,</text:span><text:span text:style-name="T664_3">988</text:span></text:p>
            </table:table-cell>
            <table:table-cell table:style-name="Cell221">
              <text:p text:style-name="P665"><text:span text:style-name="T665_1">890</text:span><text:span text:style-name="T665_2">,</text:span><text:span text:style-name="T665_3">952</text:span></text:p>
            </table:table-cell>
            <table:table-cell table:style-name="Cell222">
              <text:p text:style-name="P666"><text:span text:style-name="T666_1">3%</text:span></text:p>
            </table:table-cell>
          </table:table-row>
          <table:table-row table:style-name="Row49">
            <table:table-cell table:style-name="Cell223">
              <text:p text:style-name="P667"><text:span text:style-name="T667_1">Grants</text:span></text:p>
            </table:table-cell>
            <table:table-cell table:style-name="Cell224">
              <text:p text:style-name="P668"><text:span text:style-name="T668_1">-</text:span></text:p>
            </table:table-cell>
            <table:table-cell table:style-name="Cell225">
              <text:p text:style-name="P669"><text:span text:style-name="T669_1">-</text:span></text:p>
            </table:table-cell>
            <table:table-cell table:style-name="Cell226">
              <text:p text:style-name="P670"><text:span text:style-name="T670_1">-</text:span></text:p>
            </table:table-cell>
            <table:table-cell table:style-name="Cell227">
              <text:p text:style-name="P671"><text:span text:style-name="T671_1">-</text:span></text:p>
            </table:table-cell>
            <table:table-cell table:style-name="Cell228">
              <text:p text:style-name="P672"><text:span text:style-name="T672_1">-</text:span></text:p>
            </table:table-cell>
            <table:table-cell table:style-name="Cell229">
              <text:p text:style-name="P673"><text:span text:style-name="T673_1">-</text:span></text:p>
            </table:table-cell>
            <table:table-cell table:style-name="Cell230">
              <text:p text:style-name="P674"><text:span text:style-name="T674_1">-</text:span></text:p>
            </table:table-cell>
            <table:table-cell table:style-name="Cell231">
              <text:p text:style-name="P675"><text:span text:style-name="T675_1">-</text:span></text:p>
            </table:table-cell>
            <table:table-cell table:style-name="Cell232">
              <text:p text:style-name="P676"><text:span text:style-name="T676_1">-</text:span></text:p>
            </table:table-cell>
            <table:table-cell table:style-name="Cell233">
              <text:p text:style-name="P677"><text:span text:style-name="T677_1">350</text:span><text:span text:style-name="T677_2">,</text:span><text:span text:style-name="T677_3">000</text:span></text:p>
            </table:table-cell>
            <table:table-cell table:style-name="Cell234">
              <text:p text:style-name="P678"><text:span text:style-name="T678_1">350</text:span><text:span text:style-name="T678_2">,</text:span><text:span text:style-name="T678_3">000</text:span></text:p>
            </table:table-cell>
            <table:table-cell table:style-name="Cell235">
              <text:p text:style-name="P679"><text:span text:style-name="T679_1">0%</text:span></text:p>
            </table:table-cell>
            <table:table-cell table:style-name="Cell236">
              <text:p text:style-name="P680"><text:span text:style-name="T680_1">200</text:span><text:span text:style-name="T680_2">,</text:span><text:span text:style-name="T680_3">00</text:span></text:p>
            </table:table-cell>
            <table:table-cell table:style-name="Cell237">
              <text:p text:style-name="P681"><text:span text:style-name="T681_1">200</text:span><text:span text:style-name="T681_2">,</text:span><text:span text:style-name="T681_3">000</text:span></text:p>
            </table:table-cell>
            <table:table-cell table:style-name="Cell238">
              <text:p text:style-name="P682"><text:span text:style-name="T682_1">0%</text:span></text:p>
            </table:table-cell>
          </table:table-row>
          <table:table-row table:style-name="Row50">
            <table:table-cell table:style-name="Cell239">
              <text:p text:style-name="P683"><text:span text:style-name="T683_1">Total</text:span></text:p>
            </table:table-cell>
            <table:table-cell table:style-name="Cell240">
              <text:p text:style-name="P684"><text:span text:style-name="T684_1">500</text:span><text:span text:style-name="T684_2">,000</text:span></text:p>
            </table:table-cell>
            <table:table-cell table:style-name="Cell241">
              <text:p text:style-name="P685"><text:span text:style-name="T685_1">100</text:span><text:span text:style-name="T685_2">,000</text:span></text:p>
            </table:table-cell>
            <table:table-cell table:style-name="Cell242">
              <text:p text:style-name="P686"><text:span text:style-name="T686_1">0%</text:span></text:p>
            </table:table-cell>
            <table:table-cell table:style-name="Cell243">
              <text:p text:style-name="P687"><text:span text:style-name="T687_1">100</text:span><text:span text:style-name="T687_2">,000</text:span></text:p>
            </table:table-cell>
            <table:table-cell table:style-name="Cell244">
              <text:p text:style-name="P688"><text:span text:style-name="T688_1">100</text:span><text:span text:style-name="T688_2">,000</text:span></text:p>
            </table:table-cell>
            <table:table-cell table:style-name="Cell245">
              <text:p text:style-name="P689"><text:span text:style-name="T689_1">0%</text:span></text:p>
            </table:table-cell>
            <table:table-cell table:style-name="Cell246">
              <text:p text:style-name="P690"><text:span text:style-name="T690_1">1</text:span><text:span text:style-name="T690_2">,</text:span><text:span text:style-name="T690_3">300,000</text:span></text:p>
            </table:table-cell>
            <table:table-cell table:style-name="Cell247">
              <text:p text:style-name="P691"><text:span text:style-name="T691_1">1</text:span><text:span text:style-name="T691_2">,</text:span><text:span text:style-name="T691_3">281</text:span><text:span text:style-name="T691_4">,</text:span><text:span text:style-name="T691_5">5</text:span><text:span text:style-name="T691_6">29</text:span></text:p>
            </table:table-cell>
            <table:table-cell table:style-name="Cell248">
              <text:p text:style-name="P692"><text:span text:style-name="T692_1">1</text:span><text:span text:style-name="T692_2">%</text:span></text:p>
            </table:table-cell>
            <table:table-cell table:style-name="Cell249">
              <text:p text:style-name="P693"><text:span text:style-name="T693_1">1,539,905</text:span></text:p>
            </table:table-cell>
            <table:table-cell table:style-name="Cell250">
              <text:p text:style-name="P694"><text:span text:style-name="T694_1">1</text:span><text:span text:style-name="T694_2">,558,375</text:span></text:p>
            </table:table-cell>
            <table:table-cell table:style-name="Cell251">
              <text:p text:style-name="P695"><text:span text:style-name="T695_1">13</text:span><text:span text:style-name="T695_2">%</text:span></text:p>
            </table:table-cell>
            <table:table-cell table:style-name="Cell252">
              <text:p text:style-name="P696"><text:span text:style-name="T696_1">1</text:span><text:span text:style-name="T696_2">,</text:span><text:span text:style-name="T696_3">4</text:span><text:span text:style-name="T696_4">9</text:span><text:span text:style-name="T696_5">5</text:span><text:span text:style-name="T696_6">,</text:span><text:span text:style-name="T696_7">254</text:span></text:p>
            </table:table-cell>
            <table:table-cell table:style-name="Cell253">
              <text:p text:style-name="P697"><text:span text:style-name="T697_1">1</text:span><text:span text:style-name="T697_2">,</text:span><text:span text:style-name="T697_3">4</text:span><text:span text:style-name="T697_4">9</text:span><text:span text:style-name="T697_5">5</text:span><text:span text:style-name="T697_6">,</text:span><text:span text:style-name="T697_7">254</text:span></text:p>
              <text:p text:style-name="P698"/>
            </table:table-cell>
            <table:table-cell table:style-name="Cell254">
              <text:p text:style-name="P699"><text:span text:style-name="T699_1">0%</text:span></text:p>
            </table:table-cell>
          </table:table-row>
        </table:table>
        <text:p text:style-name="P700"><text:span text:style-name="T700_1">*Admin<text:s/>costs<text:s/>for<text:s/>2021-22<text:s/>&amp;<text:s/>2022-23<text:s/>reflect<text:s/>costs<text:s/>for<text:s/>UNOPS<text:s/>overheads</text:span><text:span text:style-name="T700_2"><text:s/>(6%<text:s/>of<text:s/>spend)</text:span><text:span text:style-name="T700_3">.<text:s text:c="2"/>Admin<text:s/>costs<text:s/>2023-24,<text:s/>2024-26<text:s/>and<text:s/>2025-2</text:span><text:span text:style-name="T700_4">6<text:s/>are<text:s/>programme/admin<text:s/>staff<text:s/>costs.</text:span></text:p>
        <text:p text:style-name="P701"/>
        <text:p text:style-name="P702"><text:span text:style-name="T702_1">Forecast<text:s/>Accuracy<text:s/>and<text:s/>Compliance</text:span></text:p>
        <text:p text:style-name="P703"/>
        <text:p text:style-name="P704"><text:span text:style-name="T704_1">Whilst<text:s/>smaller<text:s/>grants<text:s/>and<text:s/>technical<text:s/>capacity<text:s/>projects<text:s/>were<text:s/></text:span><text:span text:style-name="T704_2">effectively</text:span><text:span text:style-name="T704_3"><text:s/>fo</text:span><text:span text:style-name="T704_4">r</text:span><text:span text:style-name="T704_5">ecast,<text:s/>the<text:s/>larger<text:s/>component<text:s/>delivered<text:s/>by<text:s/>TAG<text:s/>and<text:s/>the<text:s/>programme<text:s/>officer<text:s/>costs<text:s/></text:span><text:span text:style-name="T704_6">was</text:span><text:span text:style-name="T704_7"><text:s/>challenging</text:span><text:span text:style-name="T704_8"><text:s/>to<text:s/>forecast<text:s/>throughout<text:s/>the<text:s/></text:span><text:span text:style-name="T704_9">programme</text:span><text:span text:style-name="T704_10">.</text:span><text:span text:style-name="T704_11"><text:s/></text:span></text:p>
        <text:p text:style-name="P705"/>
        <text:p text:style-name="P706"><text:span text:style-name="T706_1">Th</text:span><text:span text:style-name="T706_2">ough<text:s/>the</text:span><text:span text:style-name="T706_3"><text:s/>audit<text:s/>for<text:s/>2023/2024<text:s/>and<text:s/>2024/2025</text:span><text:span text:style-name="T706_4"><text:s/>showed<text:s/>no<text:s/>causes<text:s/>for<text:s/>concern,<text:s/>they<text:s/>were<text:s/></text:span><text:span text:style-name="T706_5">receive</text:span><text:span text:style-name="T706_6">d<text:s/></text:span><text:span text:style-name="T706_7">considerably<text:s/>later<text:s/>than<text:s/>would<text:s/>be<text:s/>expected,<text:s/>in<text:s/></text:span><text:span text:style-name="T706_8">December</text:span><text:span text:style-name="T706_9"><text:s/>202</text:span><text:span text:style-name="T706_10">5<text:s/>demonstrating<text:s/>some<text:s/>compliance<text:s/>issues.<text:s text:c="2"/>Measure</text:span><text:span text:style-name="T706_11">s</text:span><text:span text:style-name="T706_12"><text:s/>have<text:s/>been<text:s/>taken<text:s/>to<text:s/>receive<text:s/>a<text:s/></text:span><text:span text:style-name="T706_13">tim</text:span><text:span text:style-name="T706_14">e</text:span><text:span text:style-name="T706_15">lier</text:span><text:span text:style-name="T706_16"><text:s/>audit<text:s/>report<text:s/>for<text:s/>the<text:s/>final<text:s/>year.</text:span><text:span text:style-name="T706_17"><text:s/></text:span></text:p>
        <text:p text:style-name="P707"/>
        <text:p text:style-name="P708"><text:span text:style-name="T708_1">Fraud<text:s/>remained<text:s/>a<text:s/>concern<text:s/>throughout<text:s/>the<text:s/>delivery<text:s/>period<text:s/>with<text:s/>4<text:s/>fraud<text:s/>cases<text:s/>reported<text:s/>during<text:s/>the<text:s/>lifecycle<text:s/>of<text:s/>the<text:s/>grants<text:s/>mechanism</text:span><text:span text:style-name="T708_2">.<text:s text:c="2"/>At<text:s/>the<text:s/>time<text:s/>of<text:s/>writing,<text:s/></text:span><text:span text:style-name="T708_3">in<text:s/>conjun</text:span><text:span text:style-name="T708_4">c</text:span><text:span text:style-name="T708_5">tion<text:s/>with<text:s/>approval<text:s/>from<text:s/>our<text:s/>Counter<text:s/>Fraud<text:s/>Unit<text:s/>in<text:s/>HQ,<text:s/></text:span><text:span text:style-name="T708_6">£1</text:span><text:span text:style-name="T708_7">,</text:span><text:span text:style-name="T708_8">488<text:s/></text:span><text:span text:style-name="T708_9">was<text:s/></text:span><text:span text:style-name="T708_10">written<text:s/>off</text:span><text:span text:style-name="T708_11"><office:annotation><dc:creator>Dominic Ashton</dc:creator><text:p text:style-name="P709"><text:span text:style-name="T709_1">Can<text:s/>we<text:s/>add<text:s/>in<text:s/>conjunction<text:s/>with<text:s/>our<text:s/>Counter<text:s/>Fraud<text:s/>Unit<text:s/>-<text:s/>e.g.<text:s/>show<text:s/>HQ<text:s/>sign<text:s/>off.</text:span></text:p></office:annotation></text:span><text:span text:style-name="T709_2"><office:annotation><dc:creator>Louise Edwards</dc:creator><text:p text:style-name="P710"><text:span text:style-name="T710_1">added</text:span></text:p></office:annotation></text:span><text:span text:style-name="T710_2">,</text:span><text:span text:style-name="T710_3"><text:s/>whilst<text:s/>other<text:s/>cases<text:s/>continue<text:s/>to<text:s/>be<text:s/>investigated</text:span><text:span text:style-name="T710_4">.<text:s text:c="2"/>TAG<text:s/></text:span><text:span text:style-name="T710_5">and<text:s/></text:span><text:span text:style-name="T710_6">Azul<text:s/></text:span><text:span text:style-name="T710_7">implemented<text:s/>several<text:s/>improvements<text:s/>in<text:s/>their<text:s/>processes<text:s/>to<text:s/>mitigate<text:s/>risks,<text:s/>including:</text:span></text:p>
        <text:p text:style-name="P711"/>
        <text:list text:style-name="LS27" xml:id="list43">
          <text:list-item>
            <text:p text:style-name="P712"><text:span text:style-name="T712_1">Transferred<text:s/>land<text:s/>ownership<text:s/>to<text:s/>the<text:s/>programme.</text:span></text:p>
          </text:list-item>
          <text:list-item>
            <text:p text:style-name="P713"><text:span text:style-name="T713_1">Increased<text:s/>monitoring<text:s/>and<text:s/>post-disbursement<text:s/>check-ins.</text:span></text:p>
          </text:list-item>
          <text:list-item>
            <text:p text:style-name="P714"><text:span text:style-name="T714_1">Enhanced<text:s/>beneficiary<text:s/>training<text:s/>on<text:s/>financial<text:s/>reporting.</text:span></text:p>
          </text:list-item>
          <text:list-item>
            <text:p text:style-name="P715"><text:span text:style-name="T715_1">Shortened<text:s/>project<text:s/>phases<text:s/>to<text:s/>reduce<text:s/>exposure.</text:span></text:p>
          </text:list-item>
          <text:list-item>
            <text:p text:style-name="P716"><text:span text:style-name="T716_1">Strengthened<text:s/>social<text:s/>accountability<text:s/>via<text:s/>the<text:s/>GALS<text:s/>peer-to-peer<text:s/>system.</text:span></text:p>
          </text:list-item>
        </text:list>
        <text:p text:style-name="P717"><text:span text:style-name="T717_1"><text:s/></text:span></text:p>
        <text:h text:style-name="P718" text:outline-level="5"><text:span text:style-name="T718_1">Programme-level</text:span><text:span text:style-name="T718_2"><text:s/></text:span><text:span text:style-name="T718_3">approach</text:span><text:span text:style-name="T718_4"><text:s/></text:span><text:span text:style-name="T718_5">to</text:span><text:span text:style-name="T718_6"><text:s/></text:span><text:span text:style-name="T718_7">monitoring</text:span><text:span text:style-name="T718_8"><text:s/></text:span><text:span text:style-name="T718_9">and</text:span><text:span text:style-name="T718_10"><text:s/></text:span><text:span text:style-name="T718_11">evaluation</text:span><text:span text:style-name="T718_12"><text:s/></text:span><text:span text:style-name="T718_13"><office:annotation><dc:creator>Dominic Ashton</dc:creator><text:p text:style-name="P719"><text:span text:style-name="T719_1">This<text:s/>all<text:s/>seems<text:s/>to<text:s/>be<text:s/>about<text:s/>TAG<text:s/>-<text:s/>more<text:s/>we<text:s/>can<text:s/>say<text:s/>on<text:s/>other<text:s/>components.</text:span></text:p></office:annotation></text:span><text:span text:style-name="T719_2"><office:annotation><dc:creator>Louise Edwards</dc:creator><text:p text:style-name="P720"><text:span text:style-name="T720_1">There<text:s/>as<text:s/>bit<text:s/>on<text:s/>the<text:s/>Peace<text:s/>Process<text:s/>but<text:s/>have<text:s/>added<text:s/>a<text:s/>paragraph<text:s/>now<text:s/>on<text:s/>the<text:s/>technical<text:s/>component<text:s/>and<text:s/>a<text:s/>reflection<text:s/>on<text:s/>how<text:s/>we<text:s/>can't<text:s/>fully<text:s/>assess<text:s/>the<text:s/>impact<text:s/>of<text:s/>the<text:s/>programme<text:s/>until<text:s/>further<text:s/>down<text:s/>the<text:s/>line.<text:s text:c="2"/>It<text:s/>still<text:s/>seems<text:s/>a<text:s/>bit<text:s/>TAG<text:s/>heavy<text:s/>to<text:s/>me<text:s/>perhaps,<text:s/>so<text:s/>I've<text:s/>cut<text:s/>out<text:s/>the<text:s/>data<text:s/>collection<text:s/>methods<text:s/>but<text:s/>can<text:s/>put<text:s/>those<text:s/>back<text:s/>in<text:s/>if<text:s/>you<text:s/>think<text:s/>good<text:s/>to<text:s/>include.<text:s/></text:span></text:p></office:annotation></text:span></text:h>
        <text:p text:style-name="P721"/>
        <text:p text:style-name="P722"><text:span text:style-name="T722_1">T</text:span><text:span text:style-name="T722_2">he<text:s/>programme<text:s/>adopted<text:s/>a<text:s/>programme</text:span><text:span text:style-name="T722_3">level,<text:s/>adaptive<text:s/>Monitoring<text:s/>and<text:s/>Evaluation<text:s/>(M&amp;E)<text:s/>approach<text:s/>designed<text:s/>to<text:s/>capture<text:s/>complex,<text:s/>non</text:span><text:span text:style-name="T722_4">linear<text:s/>social<text:s/>change<text:s/>in<text:s/>a<text:s/>volatile<text:s/>conflict<text:s/>setting.<text:s/>In<text:s/>addition<text:s/>to<text:s/>the<text:s/>required<text:s/>log</text:span><text:span text:style-name="T722_5">-</text:span><text:span text:style-name="T722_6">frame<text:s/>and<text:s/>fixed<text:s/>indicators,<text:s/>TAG<text:s/>supplemented<text:s/>their<text:s/>M&amp;E<text:s/>with<text:s/>combined<text:s/>participatory,<text:s/>mixed</text:span><text:span text:style-name="T722_7">method<text:s/>and<text:s/>embedded<text:s/>monitoring<text:s/>tools.<text:s text:c="2"/>Learning,<text:s/>flexibility<text:s/>and<text:s/>contextual<text:s/>responsiveness<text:s/>were<text:s/>prioritised<text:s/>at<text:s/>all<text:s/>stages<text:s/>including<text:s/>lessons<text:s/>learnt<text:s/>workshops<text:s/>with<text:s/>the<text:s/>FCDO<text:s/>programme<text:s/>management<text:s/>team,<text:s/>other<text:s/>FCDO<text:s/>programmes<text:s/>and<text:s/>other<text:s/>donors.<text:s text:c="2"/></text:span></text:p>
        <text:p text:style-name="P723"/>
        <text:p text:style-name="P724"><text:span text:style-name="T724_1">Mixed</text:span><text:span text:style-name="T724_2">method<text:s/>surveys<text:s/>and<text:s/>interviews<text:s/>provided<text:s/>structure,<text:s/>scale<text:s/>and<text:s/>validation.<text:s/>Baseline,<text:s/>mid</text:span><text:span text:style-name="T724_3">-p</text:span><text:span text:style-name="T724_4">rogramme</text:span><text:span text:style-name="T724_5"><text:s/>and<text:s/>end</text:span><text:span text:style-name="T724_6">-programme</text:span><text:span text:style-name="T724_7"><text:s/>data<text:s/>collection<text:s/>combined<text:s/>quantitative<text:s/>surveys<text:s/>with<text:s/>qualitative<text:s/>focus<text:s/>group<text:s/>discussions<text:s/>to<text:s/>track<text:s/>change<text:s/>over<text:s/>time<text:s/>and<text:s/>contextualise<text:s/>results.<text:s/>Phone<text:s/>surveys,<text:s/>workshop<text:s/>questionnaires<text:s/>and<text:s/>feedback<text:s/>surveys<text:s/>offered<text:s/>lighter</text:span><text:span text:style-name="T724_8">touch,<text:s/>more<text:s/>frequent<text:s/>insights<text:s/>into<text:s/>participant<text:s/>experiences.<text:s/>In<text:s/>addition,<text:s/>radio<text:s/>and<text:s/>Facebook<text:s/>surveys<text:s/>expanded<text:s/>the<text:s/>reach<text:s/>of<text:s/>evidence<text:s/>collection<text:s/>beyond<text:s/>direct<text:s/>beneficiaries,<text:s/>helping<text:s/>to<text:s/>capture<text:s/>wider<text:s/>community<text:s/>perceptions<text:s/>and<text:s/>emerging<text:s/>narratives.<text:s/>Evidence<text:s/>was<text:s/>systematically<text:s/>triangulated<text:s/>across<text:s/>workshops,<text:s/>surveys,<text:s/>qualitative<text:s/>interviews<text:s/>and<text:s/>continuous<text:s/>field</text:span><text:span text:style-name="T724_9">based<text:s/>observation<text:s/>to<text:s/>strengthen<text:s/>credibility<text:s/>and<text:s/>learning.</text:span></text:p>
        <text:p text:style-name="P725"/>
        <text:p text:style-name="P726"><text:span text:style-name="T726_1">Embedded<text:s/>monitoring<text:s/>and<text:s/>field<text:s/>observation<text:s/>ensured<text:s/>continuous<text:s/>contextual<text:s/>awareness.<text:s/>Community<text:s/>officers<text:s/>conducted<text:s/>regular<text:s/>grant<text:s/>monitoring<text:s/>and<text:s/>field<text:s/>visits,<text:s/>generating<text:s/>ongoing<text:s/>qualitative<text:s/>insight<text:s/>into<text:s/>implementation<text:s/>quality,<text:s/>emerging<text:s/>risks<text:s/>and<text:s/>unintended<text:s/>effects.<text:s/>This<text:s/>embedded<text:s/>presence<text:s/>enabled<text:s/>rapid<text:s/>feedback<text:s/>loops<text:s/>between<text:s/>communities,<text:s/>partners<text:s/>and<text:s/>programme<text:s/>management,<text:s/>allowing<text:s/>the<text:s/>programme<text:s/></text:span><text:span text:style-name="T726_2">to<text:s/>adapt<text:s/>in<text:s/>real<text:s/>time<text:s/>despite<text:s/>insecurity</text:span><text:span text:style-name="T726_3">related<text:s/>constraints<text:s/>on<text:s/>formal<text:s/>data<text:s/>collection.</text:span></text:p>
        <text:p text:style-name="P727"/>
        <text:p text:style-name="P728"><text:span text:style-name="T728_1">At<text:s/>a<text:s/>strategic<text:s/>level,<text:s/>M&amp;E<text:s/>findings<text:s/>directly<text:s/>informed<text:s/>risk<text:s/>management<text:s/>and<text:s/>programme<text:s/>decision</text:span><text:span text:style-name="T728_2">making.<text:s/>Real</text:span><text:span text:style-name="T728_3">time<text:s/>monitoring<text:s/>highlighted<text:s/>shifts<text:s/>in<text:s/>community<text:s/>tensions,<text:s/>safeguarding<text:s/>concerns<text:s/>and<text:s/>implementation<text:s/>bottlenecks,<text:s/>enabling<text:s/>activities<text:s/>to<text:s/>be<text:s/>adjusted,<text:s/>paused<text:s/>or<text:s/>redesigned<text:s/>as<text:s/>needed.<text:s/>A<text:s/>strong<text:s/>emphasis<text:s/>on<text:s/>learning<text:s/>ensured<text:s/>that<text:s/>evidence<text:s/>was<text:s/>actively<text:s/>used<text:s/>to<text:s/>guide<text:s/>implementation<text:s/>choices<text:s/>rather<text:s/>than<text:s/>retrospectively<text:s/>reported,<text:s/>strengthening<text:s/>responsiveness,<text:s/>relevance<text:s/>and<text:s/>conflict<text:s/>sensitivity.</text:span></text:p>
        <text:p text:style-name="P729"/>
        <text:p text:style-name="P730"><text:span text:style-name="T730_1">A<text:s/>key<text:s/>learning<text:s/>from<text:s/>the<text:s/>programme<text:s/>was<text:s/>the<text:s/>importance<text:s/>of<text:s/>adopting<text:s/>a<text:s/>contribution<text:s/>rather<text:s/>than<text:s/>attribution<text:s/>lens<text:s/>in<text:s/>complex<text:s/>systems.<text:s/>While<text:s/>quantitative<text:s/>data<text:s/>remained<text:s/>essential<text:s/>for<text:s/>accountability<text:s/>and<text:s/>understanding<text:s/>scale,<text:s/>the<text:s/>programme<text:s/>demonstrated<text:s/>that<text:s/>numbers<text:s/>alone<text:s/>rarely<text:s/>explain<text:s/>how<text:s/>or<text:s/>why<text:s/>change<text:s/>occurs<text:s/>in<text:s/>fragile<text:s/>contexts.<text:s/>Integrating<text:s/>qualitative<text:s/>insight<text:s/>alongside<text:s/>quantitative<text:s/>trends<text:s/>produced<text:s/>more<text:s/>credible<text:s/>evidence<text:s/>of<text:s/>impact,<text:s/>strengthened<text:s/>risk<text:s/>management<text:s/>and<text:s/>supported<text:s/>timely<text:s/>adaptation.</text:span></text:p>
        <text:p text:style-name="P731"/>
        <text:p text:style-name="P732"><text:span text:style-name="T732_1">Peace<text:s/>process</text:span></text:p>
        <text:p text:style-name="P733"><text:span text:style-name="T733_1">The<text:s/>implementation<text:s/>of<text:s/>DDR<text:s/>was<text:s/>monitored<text:s/>by<text:s/>the<text:s/>Peace<text:s/>Secretariat<text:s/>who<text:s/>were<text:s/>present<text:s/>at<text:s/>each<text:s/>demobilisation<text:s/>and<text:s/>the<text:s/>British<text:s/>High<text:s/>Commission<text:s/>political<text:s/>team<text:s/>through<text:s/>press<text:s/>monitoring<text:s/>and<text:s/>political<text:s/>engagements.<text:s text:c="2"/>The<text:s/>Peace<text:s/>Secretariat<text:s/>produced<text:s/>quarterly<text:s/>reports.</text:span></text:p>
        <text:p text:style-name="P734"/>
        <text:p text:style-name="P735"><text:span text:style-name="T735_1">Technical<text:s/>Support<text:s/>Component</text:span></text:p>
        <text:p text:style-name="P736"><text:span text:style-name="T736_1">The<text:s/>technical<text:s/>support<text:s/>component<text:s/>was<text:s/>measured<text:s/>according<text:s/>to<text:s/>activity.<text:s text:c="2"/>For<text:s/>example,<text:s/>CSR<text:s/>workshops<text:s/>were<text:s/>assessed<text:s/>according<text:s/>to<text:s/>the<text:s/>numbers<text:s/>of<text:s/>participants<text:s/>and<text:s/>shift<text:s/>in<text:s/>attitudes<text:s/>towards<text:s/>playing<text:s/>a<text:s/>more<text:s/>positive<text:s/>role<text:s/>in<text:s/>conflict</text:span><text:span text:style-name="T736_2"><text:s/>mitigation</text:span><text:span text:style-name="T736_3">.<text:s text:c="2"/>The<text:s/>Voluntary<text:s/>Principles<text:s/>progress<text:s/>was<text:s/>evaluated<text:s/></text:span><text:span text:style-name="T736_4">based<text:s/>on</text:span><text:span text:style-name="T736_5"><text:s/>production<text:s/>of<text:s/>key<text:s/>outputs,<text:s/>including<text:s/>delivery<text:s/>of<text:s/>visits<text:s/>and<text:s/>a<text:s/>draft<text:s/>National<text:s/>Action<text:s/>Plan.<text:s text:c="2"/></text:span></text:p>
        <text:p text:style-name="P737"/>
        <text:p text:style-name="P738"/>
        <text:p text:style-name="P739"/>
        <text:p text:style-name="P740"/>
        <table:table table:style-name="Table10">
          <table:table-column table:style-name="Column61"/>
          <table:table-column table:style-name="Column62"/>
          <table:table-column table:style-name="Column63"/>
          <table:table-column table:style-name="Column64"/>
          <table:table-row table:style-name="Row51">
            <table:table-cell table:style-name="Cell255">
              <text:p text:style-name="P741"><text:span text:style-name="T741_1">Date<text:s/>of<text:s/>last<text:s/>narrative</text:span><text:span text:style-name="T741_2"><text:s/></text:span><text:span text:style-name="T741_3">financial<text:s/></text:span><text:span text:style-name="T741_4">report</text:span></text:p>
            </table:table-cell>
            <table:table-cell table:style-name="Cell256">
              <text:p text:style-name="P742"><text:span text:style-name="T742_1"><text:s/></text:span><text:span text:style-name="T742_2">June<text:s/>2026</text:span></text:p>
            </table:table-cell>
            <table:table-cell table:style-name="Cell257">
              <text:p text:style-name="P743"><text:span text:style-name="T743_1">Date</text:span><text:span text:style-name="T743_2"><text:s/></text:span><text:span text:style-name="T743_3">of</text:span><text:span text:style-name="T743_4"><text:s/></text:span><text:span text:style-name="T743_5">last<text:s/></text:span><text:span text:style-name="T743_6">audited<text:s/>annual<text:s/>statement</text:span></text:p>
            </table:table-cell>
            <table:table-cell table:style-name="Cell258">
              <text:p text:style-name="P744"><text:span text:style-name="T744_1">June<text:s/>2026</text:span></text:p>
            </table:table-cell>
          </table:table-row>
        </table:table>
        <text:p text:style-name="P745"/>
        <text:p text:style-name="P746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 MT" svg:font-family="Arial MT" style:font-pitch="variable" style:font-family-generic="swiss"/>
    <style:font-face style:name="Arial" svg:font-family="Arial" style:font-pitch="variable" style:font-family-generic="swiss"/>
    <style:font-face style:name="Calibri" svg:font-family="Calibri" style:font-pitch="variable" style:font-family-generic="swiss"/>
    <style:font-face style:name="MS Gothic" svg:font-family="MS Gothic" style:font-pitch="fixed" style:font-family-generic="modern"/>
    <style:font-face style:name="Cambria" svg:font-family="Cambria" style:font-pitch="variable" style:font-family-generic="roman"/>
    <style:font-face style:name="ＭＳ 明朝" svg:font-family="ＭＳ 明朝"/>
  </office:font-face-decls>
  <office:styles>
    <style:default-style style:family="paragraph">
      <style:paragraph-properties style:text-autospace="none" fo:orphans="2" fo:widows="2" style:tab-stop-distance="1.27cm"/>
      <style:text-properties style:use-window-font-color="true" style:font-name="Calibri" fo:font-size="11pt" style:font-name-asian="Calibri" style:font-size-asian="11pt" style:font-name-complex="Arial" style:font-size-complex="11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none" fo:orphans="2" fo:widows="2"/>
      <style:text-properties fo:font-size="11pt" style:font-size-asian="11pt" style:font-name-complex="Calibri" style:font-size-complex="11pt" fo:language="en" fo:country="GB"/>
    </style:style>
    <style:style style:name="Heading_20_1" style:display-name="Heading 1" style:family="paragraph" style:parent-style-name="Normal" style:default-outline-level="1">
      <style:paragraph-properties fo:margin-top="0.032cm" fo:margin-left="0.189cm"/>
      <style:text-properties style:font-name="Arial" fo:font-size="14pt" style:font-name-asian="Arial" style:font-size-asian="14pt" style:font-name-complex="Arial" style:font-size-complex="14pt" fo:font-weight="bold" style:font-weight-asian="bold" style:font-weight-complex="bold"/>
    </style:style>
    <style:style style:name="Heading_20_2" style:display-name="Heading 2" style:family="paragraph" style:parent-style-name="Normal" style:default-outline-level="2">
      <style:paragraph-properties fo:margin-left="0.504cm"/>
      <style:text-properties style:font-name="Arial" style:font-name-asian="Arial" style:font-name-complex="Arial" fo:font-weight="bold" style:font-weight-asian="bold" style:font-weight-complex="bold"/>
    </style:style>
    <style:style style:name="Heading_20_3" style:display-name="Heading 3" style:family="paragraph" style:parent-style-name="Normal" style:default-outline-level="3">
      <style:paragraph-properties fo:text-align="justify" fo:margin-left="0.249cm"/>
      <style:text-properties fo:font-style="italic" style:font-style-asian="italic" style:font-style-complex="italic" fo:font-weight="bold" style:font-weight-asian="bold" style:font-weight-complex="bold"/>
    </style:style>
    <style:style style:name="Heading_20_4" style:display-name="Heading 4" style:family="paragraph" style:parent-style-name="Normal" style:default-outline-level="4">
      <style:paragraph-properties fo:text-align="justify" fo:margin-left="0.249cm"/>
      <style:text-properties fo:font-style="italic" style:font-style-asian="italic" style:font-style-complex="italic" style:font-name="Arial" style:font-name-asian="Arial" style:font-name-complex="Arial"/>
    </style:style>
    <style:style style:name="Heading_20_5" style:display-name="Heading 5" style:family="paragraph" style:parent-style-name="Normal" style:default-outline-level="5">
      <style:paragraph-properties fo:text-align="justify" fo:margin-left="0.249cm"/>
      <style:text-properties fo:font-size="10pt" style:font-size-asian="10pt" style:font-size-complex="10pt" fo:font-weight="bold" style:font-weight-asian="bold" style:font-weight-complex="bold"/>
    </style:style>
    <style:style style:name="Default_20_Paragraph_20_Font" style:display-name="Default Paragraph Font" style:family="text"/>
    <style:style style:name="No_20_List" style:display-name="No List" style:family="paragraph">
      <style:paragraph-properties style:text-autospace="none"/>
      <style:text-properties fo:font-size="11pt" style:font-size-asian="11pt" style:font-size-complex="11pt"/>
    </style:style>
    <style:style style:name="Body_20_Text" style:display-name="Body Text" style:family="paragraph" style:parent-style-name="Normal">
      <style:paragraph-properties fo:margin-left="0.249cm"/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text-indent="-0.635cm" fo:margin-left="1.52cm"/>
    </style:style>
    <style:style style:name="Table_20_Paragraph" style:display-name="Table Paragraph" style:family="paragraph" style:parent-style-name="Normal">
      <style:paragraph-properties fo:margin-left="0.19cm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Calibri" style:font-name-asian="Calibri" style:font-name-complex="Calibri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Calibri" style:font-name-asian="Calibri" style:font-name-complex="Calibri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Comment_20_Text_20_Char" style:display-name="Comment Text Char" style:family="text" style:parent-style-name="Default_20_Paragraph_20_Font">
      <style:text-properties style:font-name="Calibri" fo:font-size="10pt" style:font-name-asian="Calibri" style:font-size-asian="10pt" style:font-name-complex="Calibri" style:font-size-complex="10pt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Revision" style:family="paragraph">
      <style:paragraph-properties style:text-autospace="ideograph-alpha" fo:orphans="2" fo:widows="2"/>
      <style:text-properties fo:font-size="11pt" style:font-size-asian="11pt" style:font-name-complex="Calibri" style:font-size-complex="11pt" fo:language="en" fo:country="GB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style:font-name="Calibri" fo:font-size="10pt" style:font-name-asian="Calibri" style:font-size-asian="10pt" style:font-name-complex="Calibri" style:font-size-complex="10pt" fo:language="en" fo:country="GB" fo:font-weight="bold" style:font-weight-asian="bold" style:font-weight-complex="bold"/>
    </style:style>
    <style:style style:name="Mention" style:family="text" style:parent-style-name="Default_20_Paragraph_20_Font">
      <style:text-properties fo:background-color="#e1dfdd" fo:color="#2b579a"/>
    </style:style>
    <style:style style:name="Body_20_Text_20_Char" style:display-name="Body Text Char" style:family="text" style:parent-style-name="Default_20_Paragraph_20_Font">
      <style:text-properties fo:font-size="10pt" style:font-size-asian="10pt" style:font-name-complex="Calibri" style:font-size-complex="10pt" fo:language="en" fo:country="GB"/>
    </style:style>
    <style:style style:name="Footnote_20_text" style:display-name="Footnote text" style:family="paragraph" style:parent-style-name="Normal">
      <style:text-properties fo:font-size="10pt" style:font-size-asian="10pt" style:font-size-complex="10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List1Level0" style:family="text">
      <style:text-properties style:font-name="Arial" style:font-name-asian="Arial" style:font-name-complex="Arial"/>
    </style:style>
    <style:style style:name="List1Level1" style:family="text">
      <style:text-properties style:font-name="Courier New" style:font-name-complex="Courier New"/>
    </style:style>
    <style:style style:name="List1Level2" style:family="text">
      <style:text-properties style:font-name="Wingdings"/>
    </style:style>
    <style:style style:name="List1Level3" style:family="text">
      <style:text-properties style:font-name="Symbol"/>
    </style:style>
    <style:style style:name="List1Level4" style:family="text">
      <style:text-properties style:font-name="Courier New" style:font-name-complex="Courier New"/>
    </style:style>
    <style:style style:name="List1Level5" style:family="text">
      <style:text-properties style:font-name="Wingdings"/>
    </style:style>
    <style:style style:name="List1Level6" style:family="text">
      <style:text-properties style:font-name="Symbol"/>
    </style:style>
    <style:style style:name="List1Level7" style:family="text">
      <style:text-properties style:font-name="Courier New" style:font-name-complex="Courier New"/>
    </style:style>
    <style:style style:name="List1Level8" style:family="text">
      <style:text-properties style:font-name="Wingdings"/>
    </style:style>
    <text:list-style style:name="LS1">
      <text:list-level-style-bullet text:bullet-char="-" text:style-name="List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Arial" style:font-name-complex="Arial"/>
      </text:list-level-style-bullet>
      <text:list-level-style-bullet text:bullet-char="o" text:style-name="List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Level0" style:family="text">
      <style:text-properties style:font-name="Symbol"/>
    </style:style>
    <style:style style:name="List2Level1" style:family="text">
      <style:text-properties style:font-name="Courier New"/>
    </style:style>
    <style:style style:name="List2Level2" style:family="text">
      <style:text-properties style:font-name="Wingdings"/>
    </style:style>
    <style:style style:name="List2Level3" style:family="text">
      <style:text-properties style:font-name="Symbol"/>
    </style:style>
    <style:style style:name="List2Level4" style:family="text">
      <style:text-properties style:font-name="Courier New"/>
    </style:style>
    <style:style style:name="List2Level5" style:family="text">
      <style:text-properties style:font-name="Wingdings"/>
    </style:style>
    <style:style style:name="List2Level6" style:family="text">
      <style:text-properties style:font-name="Symbol"/>
    </style:style>
    <style:style style:name="List2Level7" style:family="text">
      <style:text-properties style:font-name="Courier New"/>
    </style:style>
    <style:style style:name="List2Level8" style:family="text">
      <style:text-properties style:font-name="Wingdings"/>
    </style:style>
    <text:list-style style:name="LS2">
      <text:list-level-style-bullet text:bullet-char="" text:style-name="List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3">
      <text:list-level-style-number style:num-format="1" text:style-name="List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4Level0" style:family="text">
      <style:text-properties style:font-name="Symbol"/>
    </style:style>
    <style:style style:name="List4Level1" style:family="text">
      <style:text-properties style:font-name="Courier New"/>
    </style:style>
    <style:style style:name="List4Level2" style:family="text">
      <style:text-properties style:font-name="Wingdings"/>
    </style:style>
    <style:style style:name="List4Level3" style:family="text">
      <style:text-properties style:font-name="Symbol"/>
    </style:style>
    <style:style style:name="List4Level4" style:family="text">
      <style:text-properties style:font-name="Courier New"/>
    </style:style>
    <style:style style:name="List4Level5" style:family="text">
      <style:text-properties style:font-name="Wingdings"/>
    </style:style>
    <style:style style:name="List4Level6" style:family="text">
      <style:text-properties style:font-name="Symbol"/>
    </style:style>
    <style:style style:name="List4Level7" style:family="text">
      <style:text-properties style:font-name="Courier New"/>
    </style:style>
    <style:style style:name="List4Level8" style:family="text">
      <style:text-properties style:font-name="Wingdings"/>
    </style:style>
    <text:list-style style:name="LS4">
      <text:list-level-style-bullet text:bullet-char="" text:style-name="List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Level0" style:family="text">
      <style:text-properties fo:letter-spacing="0cm" style:text-scale="99%" fo:font-style="normal" style:font-style-asian="normal" style:font-style-complex="normal" style:font-name="Symbol" fo:font-size="10pt" style:font-name-asian="Symbol" style:font-size-asian="10pt" style:font-name-complex="Symbol" style:font-size-complex="10pt" fo:language="en" fo:language-asian="en" fo:language-complex="ar" fo:country="US" fo:country-asian="US" fo:country-complex="SA" fo:font-weight="normal" style:font-weight-asian="normal" style:font-weight-complex="normal"/>
    </style:style>
    <style:style style:name="List5Level1" style:family="text">
      <style:text-properties fo:language="en" fo:language-asian="en" fo:language-complex="ar" fo:country="US" fo:country-asian="US" fo:country-complex="SA"/>
    </style:style>
    <style:style style:name="List5Level2" style:family="text">
      <style:text-properties fo:language="en" fo:language-asian="en" fo:language-complex="ar" fo:country="US" fo:country-asian="US" fo:country-complex="SA"/>
    </style:style>
    <style:style style:name="List5Level3" style:family="text">
      <style:text-properties fo:language="en" fo:language-asian="en" fo:language-complex="ar" fo:country="US" fo:country-asian="US" fo:country-complex="SA"/>
    </style:style>
    <style:style style:name="List5Level4" style:family="text">
      <style:text-properties fo:language="en" fo:language-asian="en" fo:language-complex="ar" fo:country="US" fo:country-asian="US" fo:country-complex="SA"/>
    </style:style>
    <style:style style:name="List5Level5" style:family="text">
      <style:text-properties fo:language="en" fo:language-asian="en" fo:language-complex="ar" fo:country="US" fo:country-asian="US" fo:country-complex="SA"/>
    </style:style>
    <style:style style:name="List5Level6" style:family="text">
      <style:text-properties fo:language="en" fo:language-asian="en" fo:language-complex="ar" fo:country="US" fo:country-asian="US" fo:country-complex="SA"/>
    </style:style>
    <style:style style:name="List5Level7" style:family="text">
      <style:text-properties fo:language="en" fo:language-asian="en" fo:language-complex="ar" fo:country="US" fo:country-asian="US" fo:country-complex="SA"/>
    </style:style>
    <style:style style:name="List5Level8" style:family="text">
      <style:text-properties fo:language="en" fo:language-asian="en" fo:language-complex="ar" fo:country="US" fo:country-asian="US" fo:country-complex="SA"/>
    </style:style>
    <text:list-style style:name="LS5">
      <text:list-level-style-bullet text:bullet-char="" text:style-name="List5Level0" text:level="1">
        <style:list-level-properties text:space-before="0.885cm" text:min-label-width="0.635cm" fo:text-align="start" text:list-level-position-and-space-mode="label-alignment">
          <style:list-level-label-alignment text:label-followed-by="listtab" fo:margin-left="1.52cm" fo:text-indent="-0.635cm"/>
        </style:list-level-properties>
        <style:text-properties fo:letter-spacing="0cm" style:text-scale="99%" fo:font-style="normal" style:font-style-asian="normal" style:font-style-complex="normal" style:font-name="Symbol" fo:font-size="10pt" style:font-name-asian="Symbol" style:font-size-asian="10pt" style:font-name-complex="Symbol" style:font-size-complex="10pt" fo:language="en" fo:language-asian="en" fo:language-complex="ar" fo:country="US" fo:country-asian="US" fo:country-complex="SA" fo:font-weight="normal" style:font-weight-asian="normal" style:font-weight-complex="normal"/>
      </text:list-level-style-bullet>
      <text:list-level-style-bullet text:bullet-char="•" text:style-name="List5Level1" text:level="2">
        <style:list-level-properties text:space-before="2.656cm" text:min-label-width="0.635cm" fo:text-align="start" text:list-level-position-and-space-mode="label-alignment">
          <style:list-level-label-alignment text:label-followed-by="listtab" fo:margin-left="3.291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5Level2" text:level="3">
        <style:list-level-properties text:space-before="4.431cm" text:min-label-width="0.635cm" fo:text-align="start" text:list-level-position-and-space-mode="label-alignment">
          <style:list-level-label-alignment text:label-followed-by="listtab" fo:margin-left="5.066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5Level3" text:level="4">
        <style:list-level-properties text:space-before="6.205cm" text:min-label-width="0.635cm" fo:text-align="start" text:list-level-position-and-space-mode="label-alignment">
          <style:list-level-label-alignment text:label-followed-by="listtab" fo:margin-left="6.84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5Level4" text:level="5">
        <style:list-level-properties text:space-before="7.98cm" text:min-label-width="0.635cm" fo:text-align="start" text:list-level-position-and-space-mode="label-alignment">
          <style:list-level-label-alignment text:label-followed-by="listtab" fo:margin-left="8.615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5Level5" text:level="6">
        <style:list-level-properties text:space-before="9.754cm" text:min-label-width="0.635cm" fo:text-align="start" text:list-level-position-and-space-mode="label-alignment">
          <style:list-level-label-alignment text:label-followed-by="listtab" fo:margin-left="10.389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5Level6" text:level="7">
        <style:list-level-properties text:space-before="11.529cm" text:min-label-width="0.635cm" fo:text-align="start" text:list-level-position-and-space-mode="label-alignment">
          <style:list-level-label-alignment text:label-followed-by="listtab" fo:margin-left="12.164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5Level7" text:level="8">
        <style:list-level-properties text:space-before="13.303cm" text:min-label-width="0.635cm" fo:text-align="start" text:list-level-position-and-space-mode="label-alignment">
          <style:list-level-label-alignment text:label-followed-by="listtab" fo:margin-left="13.938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5Level8" text:level="9">
        <style:list-level-properties text:space-before="15.078cm" text:min-label-width="0.635cm" fo:text-align="start" text:list-level-position-and-space-mode="label-alignment">
          <style:list-level-label-alignment text:label-followed-by="listtab" fo:margin-left="15.713cm" fo:text-indent="-0.635cm"/>
        </style:list-level-properties>
        <style:text-properties fo:language="en" fo:language-asian="en" fo:language-complex="ar" fo:country="US" fo:country-asian="US" fo:country-complex="SA"/>
      </text:list-level-style-bullet>
    </text:list-style>
    <style:style style:name="List6Level0" style:family="text">
      <style:text-properties fo:letter-spacing="-0.002cm" style:text-scale="99%" fo:font-style="normal" style:font-style-asian="normal" style:font-style-complex="normal" style:font-name="Calibri" fo:font-size="10pt" style:font-name-asian="Calibri" style:font-size-asian="10pt" style:font-name-complex="Calibri" style:font-size-complex="10pt" fo:language="en" fo:language-asian="en" fo:language-complex="ar" fo:country="US" fo:country-asian="US" fo:country-complex="SA" fo:font-weight="normal" style:font-weight-asian="normal" style:font-weight-complex="normal"/>
    </style:style>
    <style:style style:name="List6Level1" style:family="text">
      <style:text-properties fo:language="en" fo:language-asian="en" fo:language-complex="ar" fo:country="US" fo:country-asian="US" fo:country-complex="SA"/>
    </style:style>
    <style:style style:name="List6Level2" style:family="text">
      <style:text-properties fo:language="en" fo:language-asian="en" fo:language-complex="ar" fo:country="US" fo:country-asian="US" fo:country-complex="SA"/>
    </style:style>
    <style:style style:name="List6Level3" style:family="text">
      <style:text-properties fo:language="en" fo:language-asian="en" fo:language-complex="ar" fo:country="US" fo:country-asian="US" fo:country-complex="SA"/>
    </style:style>
    <style:style style:name="List6Level4" style:family="text">
      <style:text-properties fo:language="en" fo:language-asian="en" fo:language-complex="ar" fo:country="US" fo:country-asian="US" fo:country-complex="SA"/>
    </style:style>
    <style:style style:name="List6Level5" style:family="text">
      <style:text-properties fo:language="en" fo:language-asian="en" fo:language-complex="ar" fo:country="US" fo:country-asian="US" fo:country-complex="SA"/>
    </style:style>
    <style:style style:name="List6Level6" style:family="text">
      <style:text-properties fo:language="en" fo:language-asian="en" fo:language-complex="ar" fo:country="US" fo:country-asian="US" fo:country-complex="SA"/>
    </style:style>
    <style:style style:name="List6Level7" style:family="text">
      <style:text-properties fo:language="en" fo:language-asian="en" fo:language-complex="ar" fo:country="US" fo:country-asian="US" fo:country-complex="SA"/>
    </style:style>
    <style:style style:name="List6Level8" style:family="text">
      <style:text-properties fo:language="en" fo:language-asian="en" fo:language-complex="ar" fo:country="US" fo:country-asian="US" fo:country-complex="SA"/>
    </style:style>
    <text:list-style style:name="LS6">
      <text:list-level-style-number style:num-format="1" text:style-name="List6Level0" style:num-suffix="." text:level="1">
        <style:list-level-properties text:space-before="0.885cm" text:min-label-width="0.635cm" fo:text-align="start" text:list-level-position-and-space-mode="label-alignment">
          <style:list-level-label-alignment text:label-followed-by="listtab" fo:margin-left="1.52cm" fo:text-indent="-0.635cm"/>
        </style:list-level-properties>
        <style:text-properties fo:letter-spacing="-0.002cm" style:text-scale="99%" fo:font-style="normal" style:font-style-asian="normal" style:font-style-complex="normal" style:font-name="Calibri" fo:font-size="10pt" style:font-name-asian="Calibri" style:font-size-asian="10pt" style:font-name-complex="Calibri" style:font-size-complex="10pt" fo:language="en" fo:language-asian="en" fo:language-complex="ar" fo:country="US" fo:country-asian="US" fo:country-complex="SA" fo:font-weight="normal" style:font-weight-asian="normal" style:font-weight-complex="normal"/>
      </text:list-level-style-number>
      <text:list-level-style-bullet text:bullet-char="•" text:style-name="List6Level1" text:level="2">
        <style:list-level-properties text:space-before="2.656cm" text:min-label-width="0.635cm" fo:text-align="start" text:list-level-position-and-space-mode="label-alignment">
          <style:list-level-label-alignment text:label-followed-by="listtab" fo:margin-left="3.291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6Level2" text:level="3">
        <style:list-level-properties text:space-before="4.431cm" text:min-label-width="0.635cm" fo:text-align="start" text:list-level-position-and-space-mode="label-alignment">
          <style:list-level-label-alignment text:label-followed-by="listtab" fo:margin-left="5.066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6Level3" text:level="4">
        <style:list-level-properties text:space-before="6.205cm" text:min-label-width="0.635cm" fo:text-align="start" text:list-level-position-and-space-mode="label-alignment">
          <style:list-level-label-alignment text:label-followed-by="listtab" fo:margin-left="6.84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6Level4" text:level="5">
        <style:list-level-properties text:space-before="7.98cm" text:min-label-width="0.635cm" fo:text-align="start" text:list-level-position-and-space-mode="label-alignment">
          <style:list-level-label-alignment text:label-followed-by="listtab" fo:margin-left="8.615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6Level5" text:level="6">
        <style:list-level-properties text:space-before="9.754cm" text:min-label-width="0.635cm" fo:text-align="start" text:list-level-position-and-space-mode="label-alignment">
          <style:list-level-label-alignment text:label-followed-by="listtab" fo:margin-left="10.389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6Level6" text:level="7">
        <style:list-level-properties text:space-before="11.529cm" text:min-label-width="0.635cm" fo:text-align="start" text:list-level-position-and-space-mode="label-alignment">
          <style:list-level-label-alignment text:label-followed-by="listtab" fo:margin-left="12.164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6Level7" text:level="8">
        <style:list-level-properties text:space-before="13.303cm" text:min-label-width="0.635cm" fo:text-align="start" text:list-level-position-and-space-mode="label-alignment">
          <style:list-level-label-alignment text:label-followed-by="listtab" fo:margin-left="13.938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6Level8" text:level="9">
        <style:list-level-properties text:space-before="15.078cm" text:min-label-width="0.635cm" fo:text-align="start" text:list-level-position-and-space-mode="label-alignment">
          <style:list-level-label-alignment text:label-followed-by="listtab" fo:margin-left="15.713cm" fo:text-indent="-0.635cm"/>
        </style:list-level-properties>
        <style:text-properties fo:language="en" fo:language-asian="en" fo:language-complex="ar" fo:country="US" fo:country-asian="US" fo:country-complex="SA"/>
      </text:list-level-style-bullet>
    </text:list-style>
    <style:style style:name="List7Level0" style:family="text">
      <style:text-properties style:font-name="Symbol"/>
    </style:style>
    <style:style style:name="List7Level1" style:family="text">
      <style:text-properties style:font-name="Courier New"/>
    </style:style>
    <style:style style:name="List7Level2" style:family="text">
      <style:text-properties style:font-name="Wingdings"/>
    </style:style>
    <style:style style:name="List7Level3" style:family="text">
      <style:text-properties style:font-name="Symbol"/>
    </style:style>
    <style:style style:name="List7Level4" style:family="text">
      <style:text-properties style:font-name="Courier New"/>
    </style:style>
    <style:style style:name="List7Level5" style:family="text">
      <style:text-properties style:font-name="Wingdings"/>
    </style:style>
    <style:style style:name="List7Level6" style:family="text">
      <style:text-properties style:font-name="Symbol"/>
    </style:style>
    <style:style style:name="List7Level7" style:family="text">
      <style:text-properties style:font-name="Courier New"/>
    </style:style>
    <style:style style:name="List7Level8" style:family="text">
      <style:text-properties style:font-name="Wingdings"/>
    </style:style>
    <text:list-style style:name="LS7">
      <text:list-level-style-bullet text:bullet-char="" text:style-name="List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8">
      <text:list-level-style-number style:num-format="1" text:style-name="List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9">
      <text:list-level-style-number style:num-format="a" text:style-name="List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9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9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9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0">
      <text:list-level-style-number style:num-format="i" text:style-name="List10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0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0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0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1Level0" style:family="text">
      <style:text-properties fo:letter-spacing="0cm" style:text-scale="99%" fo:font-style="normal" style:font-style-asian="normal" style:font-style-complex="normal" style:font-name="Symbol" fo:font-size="10pt" style:font-name-asian="Symbol" style:font-size-asian="10pt" style:font-name-complex="Symbol" style:font-size-complex="10pt" fo:language="en" fo:language-asian="en" fo:language-complex="ar" fo:country="US" fo:country-asian="US" fo:country-complex="SA" fo:font-weight="normal" style:font-weight-asian="normal" style:font-weight-complex="normal"/>
    </style:style>
    <style:style style:name="List11Level1" style:family="text">
      <style:text-properties fo:language="en" fo:language-asian="en" fo:language-complex="ar" fo:country="US" fo:country-asian="US" fo:country-complex="SA"/>
    </style:style>
    <style:style style:name="List11Level2" style:family="text">
      <style:text-properties fo:language="en" fo:language-asian="en" fo:language-complex="ar" fo:country="US" fo:country-asian="US" fo:country-complex="SA"/>
    </style:style>
    <style:style style:name="List11Level3" style:family="text">
      <style:text-properties fo:language="en" fo:language-asian="en" fo:language-complex="ar" fo:country="US" fo:country-asian="US" fo:country-complex="SA"/>
    </style:style>
    <style:style style:name="List11Level4" style:family="text">
      <style:text-properties fo:language="en" fo:language-asian="en" fo:language-complex="ar" fo:country="US" fo:country-asian="US" fo:country-complex="SA"/>
    </style:style>
    <style:style style:name="List11Level5" style:family="text">
      <style:text-properties fo:language="en" fo:language-asian="en" fo:language-complex="ar" fo:country="US" fo:country-asian="US" fo:country-complex="SA"/>
    </style:style>
    <style:style style:name="List11Level6" style:family="text">
      <style:text-properties fo:language="en" fo:language-asian="en" fo:language-complex="ar" fo:country="US" fo:country-asian="US" fo:country-complex="SA"/>
    </style:style>
    <style:style style:name="List11Level7" style:family="text">
      <style:text-properties fo:language="en" fo:language-asian="en" fo:language-complex="ar" fo:country="US" fo:country-asian="US" fo:country-complex="SA"/>
    </style:style>
    <style:style style:name="List11Level8" style:family="text">
      <style:text-properties fo:language="en" fo:language-asian="en" fo:language-complex="ar" fo:country="US" fo:country-asian="US" fo:country-complex="SA"/>
    </style:style>
    <text:list-style style:name="LS11">
      <text:list-level-style-bullet text:bullet-char="" text:style-name="List11Level0" text:level="1">
        <style:list-level-properties text:space-before="0.885cm" text:min-label-width="0.635cm" fo:text-align="start" text:list-level-position-and-space-mode="label-alignment">
          <style:list-level-label-alignment text:label-followed-by="listtab" fo:margin-left="1.52cm" fo:text-indent="-0.635cm"/>
        </style:list-level-properties>
        <style:text-properties fo:letter-spacing="0cm" style:text-scale="99%" fo:font-style="normal" style:font-style-asian="normal" style:font-style-complex="normal" style:font-name="Symbol" fo:font-size="10pt" style:font-name-asian="Symbol" style:font-size-asian="10pt" style:font-name-complex="Symbol" style:font-size-complex="10pt" fo:language="en" fo:language-asian="en" fo:language-complex="ar" fo:country="US" fo:country-asian="US" fo:country-complex="SA" fo:font-weight="normal" style:font-weight-asian="normal" style:font-weight-complex="normal"/>
      </text:list-level-style-bullet>
      <text:list-level-style-bullet text:bullet-char="•" text:style-name="List11Level1" text:level="2">
        <style:list-level-properties text:space-before="2.656cm" text:min-label-width="0.635cm" fo:text-align="start" text:list-level-position-and-space-mode="label-alignment">
          <style:list-level-label-alignment text:label-followed-by="listtab" fo:margin-left="3.291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1Level2" text:level="3">
        <style:list-level-properties text:space-before="4.431cm" text:min-label-width="0.635cm" fo:text-align="start" text:list-level-position-and-space-mode="label-alignment">
          <style:list-level-label-alignment text:label-followed-by="listtab" fo:margin-left="5.066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1Level3" text:level="4">
        <style:list-level-properties text:space-before="6.205cm" text:min-label-width="0.635cm" fo:text-align="start" text:list-level-position-and-space-mode="label-alignment">
          <style:list-level-label-alignment text:label-followed-by="listtab" fo:margin-left="6.84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1Level4" text:level="5">
        <style:list-level-properties text:space-before="7.98cm" text:min-label-width="0.635cm" fo:text-align="start" text:list-level-position-and-space-mode="label-alignment">
          <style:list-level-label-alignment text:label-followed-by="listtab" fo:margin-left="8.615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1Level5" text:level="6">
        <style:list-level-properties text:space-before="9.754cm" text:min-label-width="0.635cm" fo:text-align="start" text:list-level-position-and-space-mode="label-alignment">
          <style:list-level-label-alignment text:label-followed-by="listtab" fo:margin-left="10.389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1Level6" text:level="7">
        <style:list-level-properties text:space-before="11.529cm" text:min-label-width="0.635cm" fo:text-align="start" text:list-level-position-and-space-mode="label-alignment">
          <style:list-level-label-alignment text:label-followed-by="listtab" fo:margin-left="12.164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1Level7" text:level="8">
        <style:list-level-properties text:space-before="13.303cm" text:min-label-width="0.635cm" fo:text-align="start" text:list-level-position-and-space-mode="label-alignment">
          <style:list-level-label-alignment text:label-followed-by="listtab" fo:margin-left="13.938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1Level8" text:level="9">
        <style:list-level-properties text:space-before="15.078cm" text:min-label-width="0.635cm" fo:text-align="start" text:list-level-position-and-space-mode="label-alignment">
          <style:list-level-label-alignment text:label-followed-by="listtab" fo:margin-left="15.713cm" fo:text-indent="-0.635cm"/>
        </style:list-level-properties>
        <style:text-properties fo:language="en" fo:language-asian="en" fo:language-complex="ar" fo:country="US" fo:country-asian="US" fo:country-complex="SA"/>
      </text:list-level-style-bullet>
    </text:list-style>
    <style:style style:name="List12Level0" style:family="text">
      <style:text-properties fo:letter-spacing="0cm" style:text-scale="100%" style:font-name="Symbol" style:font-name-asian="Symbol" style:font-name-complex="Symbol" fo:language="en" fo:language-asian="en" fo:language-complex="ar" fo:country="US" fo:country-asian="US" fo:country-complex="SA"/>
    </style:style>
    <style:style style:name="List12Level1" style:family="text">
      <style:text-properties fo:language="en" fo:language-asian="en" fo:language-complex="ar" fo:country="US" fo:country-asian="US" fo:country-complex="SA"/>
    </style:style>
    <style:style style:name="List12Level2" style:family="text">
      <style:text-properties fo:language="en" fo:language-asian="en" fo:language-complex="ar" fo:country="US" fo:country-asian="US" fo:country-complex="SA"/>
    </style:style>
    <style:style style:name="List12Level3" style:family="text">
      <style:text-properties fo:language="en" fo:language-asian="en" fo:language-complex="ar" fo:country="US" fo:country-asian="US" fo:country-complex="SA"/>
    </style:style>
    <style:style style:name="List12Level4" style:family="text">
      <style:text-properties fo:language="en" fo:language-asian="en" fo:language-complex="ar" fo:country="US" fo:country-asian="US" fo:country-complex="SA"/>
    </style:style>
    <style:style style:name="List12Level5" style:family="text">
      <style:text-properties fo:language="en" fo:language-asian="en" fo:language-complex="ar" fo:country="US" fo:country-asian="US" fo:country-complex="SA"/>
    </style:style>
    <style:style style:name="List12Level6" style:family="text">
      <style:text-properties fo:language="en" fo:language-asian="en" fo:language-complex="ar" fo:country="US" fo:country-asian="US" fo:country-complex="SA"/>
    </style:style>
    <style:style style:name="List12Level7" style:family="text">
      <style:text-properties fo:language="en" fo:language-asian="en" fo:language-complex="ar" fo:country="US" fo:country-asian="US" fo:country-complex="SA"/>
    </style:style>
    <style:style style:name="List12Level8" style:family="text">
      <style:text-properties fo:language="en" fo:language-asian="en" fo:language-complex="ar" fo:country="US" fo:country-asian="US" fo:country-complex="SA"/>
    </style:style>
    <text:list-style style:name="LS12">
      <text:list-level-style-bullet text:bullet-char="" text:style-name="List12Level0" text:level="1">
        <style:list-level-properties text:space-before="0.885cm" text:min-label-width="0.635cm" fo:text-align="start" text:list-level-position-and-space-mode="label-alignment">
          <style:list-level-label-alignment text:label-followed-by="listtab" fo:margin-left="1.52cm" fo:text-indent="-0.635cm"/>
        </style:list-level-properties>
        <style:text-properties fo:letter-spacing="0cm" style:text-scale="100%" style:font-name="Symbol" style:font-name-asian="Symbol" style:font-name-complex="Symbol" fo:language="en" fo:language-asian="en" fo:language-complex="ar" fo:country="US" fo:country-asian="US" fo:country-complex="SA"/>
      </text:list-level-style-bullet>
      <text:list-level-style-bullet text:bullet-char="•" text:style-name="List12Level1" text:level="2">
        <style:list-level-properties text:space-before="2.656cm" text:min-label-width="0.635cm" fo:text-align="start" text:list-level-position-and-space-mode="label-alignment">
          <style:list-level-label-alignment text:label-followed-by="listtab" fo:margin-left="3.291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2Level2" text:level="3">
        <style:list-level-properties text:space-before="4.431cm" text:min-label-width="0.635cm" fo:text-align="start" text:list-level-position-and-space-mode="label-alignment">
          <style:list-level-label-alignment text:label-followed-by="listtab" fo:margin-left="5.066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2Level3" text:level="4">
        <style:list-level-properties text:space-before="6.205cm" text:min-label-width="0.635cm" fo:text-align="start" text:list-level-position-and-space-mode="label-alignment">
          <style:list-level-label-alignment text:label-followed-by="listtab" fo:margin-left="6.84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2Level4" text:level="5">
        <style:list-level-properties text:space-before="7.98cm" text:min-label-width="0.635cm" fo:text-align="start" text:list-level-position-and-space-mode="label-alignment">
          <style:list-level-label-alignment text:label-followed-by="listtab" fo:margin-left="8.615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2Level5" text:level="6">
        <style:list-level-properties text:space-before="9.754cm" text:min-label-width="0.635cm" fo:text-align="start" text:list-level-position-and-space-mode="label-alignment">
          <style:list-level-label-alignment text:label-followed-by="listtab" fo:margin-left="10.389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2Level6" text:level="7">
        <style:list-level-properties text:space-before="11.529cm" text:min-label-width="0.635cm" fo:text-align="start" text:list-level-position-and-space-mode="label-alignment">
          <style:list-level-label-alignment text:label-followed-by="listtab" fo:margin-left="12.164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2Level7" text:level="8">
        <style:list-level-properties text:space-before="13.303cm" text:min-label-width="0.635cm" fo:text-align="start" text:list-level-position-and-space-mode="label-alignment">
          <style:list-level-label-alignment text:label-followed-by="listtab" fo:margin-left="13.938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2Level8" text:level="9">
        <style:list-level-properties text:space-before="15.078cm" text:min-label-width="0.635cm" fo:text-align="start" text:list-level-position-and-space-mode="label-alignment">
          <style:list-level-label-alignment text:label-followed-by="listtab" fo:margin-left="15.713cm" fo:text-indent="-0.635cm"/>
        </style:list-level-properties>
        <style:text-properties fo:language="en" fo:language-asian="en" fo:language-complex="ar" fo:country="US" fo:country-asian="US" fo:country-complex="SA"/>
      </text:list-level-style-bullet>
    </text:list-style>
    <style:style style:name="List13Level0" style:family="text">
      <style:text-properties style:font-name="Arial" fo:font-size="12pt" style:font-size-asian="12pt" style:font-name-complex="Arial" style:font-size-complex="12pt"/>
    </style:style>
    <text:list-style style:name="LS13">
      <text:list-level-style-number style:num-format="1" text:style-name="List1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fo:font-size="12pt" style:font-size-asian="12pt" style:font-name-complex="Arial" style:font-size-complex="12pt"/>
      </text:list-level-style-number>
      <text:list-level-style-number style:num-format="a" text:style-name="List1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4Level0" style:family="text">
      <style:text-properties fo:letter-spacing="0cm" style:text-scale="101%" fo:font-style="normal" style:font-style-asian="normal" style:font-style-complex="normal" style:font-name="Arial MT" fo:font-size="10pt" style:font-name-asian="Arial MT" style:font-size-asian="10pt" style:font-name-complex="Arial MT" style:font-size-complex="10pt" fo:language="en" fo:language-asian="en" fo:language-complex="ar" fo:country="US" fo:country-asian="US" fo:country-complex="SA" fo:font-weight="normal" style:font-weight-asian="normal" style:font-weight-complex="normal"/>
    </style:style>
    <style:style style:name="List14Level1" style:family="text">
      <style:text-properties fo:language="en" fo:language-asian="en" fo:language-complex="ar" fo:country="US" fo:country-asian="US" fo:country-complex="SA"/>
    </style:style>
    <style:style style:name="List14Level2" style:family="text">
      <style:text-properties fo:language="en" fo:language-asian="en" fo:language-complex="ar" fo:country="US" fo:country-asian="US" fo:country-complex="SA"/>
    </style:style>
    <style:style style:name="List14Level3" style:family="text">
      <style:text-properties fo:language="en" fo:language-asian="en" fo:language-complex="ar" fo:country="US" fo:country-asian="US" fo:country-complex="SA"/>
    </style:style>
    <style:style style:name="List14Level4" style:family="text">
      <style:text-properties fo:language="en" fo:language-asian="en" fo:language-complex="ar" fo:country="US" fo:country-asian="US" fo:country-complex="SA"/>
    </style:style>
    <style:style style:name="List14Level5" style:family="text">
      <style:text-properties fo:language="en" fo:language-asian="en" fo:language-complex="ar" fo:country="US" fo:country-asian="US" fo:country-complex="SA"/>
    </style:style>
    <style:style style:name="List14Level6" style:family="text">
      <style:text-properties fo:language="en" fo:language-asian="en" fo:language-complex="ar" fo:country="US" fo:country-asian="US" fo:country-complex="SA"/>
    </style:style>
    <style:style style:name="List14Level7" style:family="text">
      <style:text-properties fo:language="en" fo:language-asian="en" fo:language-complex="ar" fo:country="US" fo:country-asian="US" fo:country-complex="SA"/>
    </style:style>
    <style:style style:name="List14Level8" style:family="text">
      <style:text-properties fo:language="en" fo:language-asian="en" fo:language-complex="ar" fo:country="US" fo:country-asian="US" fo:country-complex="SA"/>
    </style:style>
    <text:list-style style:name="LS14">
      <text:list-level-style-bullet text:bullet-char="-" text:style-name="List14Level0" text:level="1">
        <style:list-level-properties text:space-before="0.885cm" text:min-label-width="0.635cm" fo:text-align="start" text:list-level-position-and-space-mode="label-alignment">
          <style:list-level-label-alignment text:label-followed-by="listtab" fo:margin-left="1.52cm" fo:text-indent="-0.635cm"/>
        </style:list-level-properties>
        <style:text-properties fo:letter-spacing="0cm" style:text-scale="101%" fo:font-style="normal" style:font-style-asian="normal" style:font-style-complex="normal" style:font-name="Arial MT" fo:font-size="10pt" style:font-name-asian="Arial MT" style:font-size-asian="10pt" style:font-name-complex="Arial MT" style:font-size-complex="10pt" fo:language="en" fo:language-asian="en" fo:language-complex="ar" fo:country="US" fo:country-asian="US" fo:country-complex="SA" fo:font-weight="normal" style:font-weight-asian="normal" style:font-weight-complex="normal"/>
      </text:list-level-style-bullet>
      <text:list-level-style-bullet text:bullet-char="•" text:style-name="List14Level1" text:level="2">
        <style:list-level-properties text:space-before="2.656cm" text:min-label-width="0.635cm" fo:text-align="start" text:list-level-position-and-space-mode="label-alignment">
          <style:list-level-label-alignment text:label-followed-by="listtab" fo:margin-left="3.291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4Level2" text:level="3">
        <style:list-level-properties text:space-before="4.431cm" text:min-label-width="0.635cm" fo:text-align="start" text:list-level-position-and-space-mode="label-alignment">
          <style:list-level-label-alignment text:label-followed-by="listtab" fo:margin-left="5.066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4Level3" text:level="4">
        <style:list-level-properties text:space-before="6.205cm" text:min-label-width="0.635cm" fo:text-align="start" text:list-level-position-and-space-mode="label-alignment">
          <style:list-level-label-alignment text:label-followed-by="listtab" fo:margin-left="6.84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4Level4" text:level="5">
        <style:list-level-properties text:space-before="7.98cm" text:min-label-width="0.635cm" fo:text-align="start" text:list-level-position-and-space-mode="label-alignment">
          <style:list-level-label-alignment text:label-followed-by="listtab" fo:margin-left="8.615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4Level5" text:level="6">
        <style:list-level-properties text:space-before="9.754cm" text:min-label-width="0.635cm" fo:text-align="start" text:list-level-position-and-space-mode="label-alignment">
          <style:list-level-label-alignment text:label-followed-by="listtab" fo:margin-left="10.389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4Level6" text:level="7">
        <style:list-level-properties text:space-before="11.529cm" text:min-label-width="0.635cm" fo:text-align="start" text:list-level-position-and-space-mode="label-alignment">
          <style:list-level-label-alignment text:label-followed-by="listtab" fo:margin-left="12.164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4Level7" text:level="8">
        <style:list-level-properties text:space-before="13.303cm" text:min-label-width="0.635cm" fo:text-align="start" text:list-level-position-and-space-mode="label-alignment">
          <style:list-level-label-alignment text:label-followed-by="listtab" fo:margin-left="13.938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4Level8" text:level="9">
        <style:list-level-properties text:space-before="15.078cm" text:min-label-width="0.635cm" fo:text-align="start" text:list-level-position-and-space-mode="label-alignment">
          <style:list-level-label-alignment text:label-followed-by="listtab" fo:margin-left="15.713cm" fo:text-indent="-0.635cm"/>
        </style:list-level-properties>
        <style:text-properties fo:language="en" fo:language-asian="en" fo:language-complex="ar" fo:country="US" fo:country-asian="US" fo:country-complex="SA"/>
      </text:list-level-style-bullet>
    </text:list-style>
    <style:style style:name="List15Level0" style:family="text">
      <style:text-properties style:font-name="Symbol"/>
    </style:style>
    <style:style style:name="List15Level1" style:family="text">
      <style:text-properties style:font-name="Courier New"/>
    </style:style>
    <style:style style:name="List15Level2" style:family="text">
      <style:text-properties style:font-name="Wingdings"/>
    </style:style>
    <style:style style:name="List15Level3" style:family="text">
      <style:text-properties style:font-name="Symbol"/>
    </style:style>
    <style:style style:name="List15Level4" style:family="text">
      <style:text-properties style:font-name="Courier New"/>
    </style:style>
    <style:style style:name="List15Level5" style:family="text">
      <style:text-properties style:font-name="Wingdings"/>
    </style:style>
    <style:style style:name="List15Level6" style:family="text">
      <style:text-properties style:font-name="Symbol"/>
    </style:style>
    <style:style style:name="List15Level7" style:family="text">
      <style:text-properties style:font-name="Courier New"/>
    </style:style>
    <style:style style:name="List15Level8" style:family="text">
      <style:text-properties style:font-name="Wingdings"/>
    </style:style>
    <text:list-style style:name="LS15">
      <text:list-level-style-bullet text:bullet-char="" text:style-name="List1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6Level0" style:family="text">
      <style:text-properties fo:letter-spacing="-0.002cm" style:text-scale="99%" fo:font-style="normal" style:font-style-asian="normal" style:font-style-complex="normal" style:font-name="Calibri" fo:font-size="10pt" style:font-name-asian="Calibri" style:font-size-asian="10pt" style:font-name-complex="Calibri" style:font-size-complex="10pt" fo:language="en" fo:language-asian="en" fo:language-complex="ar" fo:country="US" fo:country-asian="US" fo:country-complex="SA" fo:font-weight="normal" style:font-weight-asian="normal" style:font-weight-complex="normal"/>
    </style:style>
    <style:style style:name="List16Level1" style:family="text">
      <style:text-properties fo:language="en" fo:language-asian="en" fo:language-complex="ar" fo:country="US" fo:country-asian="US" fo:country-complex="SA"/>
    </style:style>
    <style:style style:name="List16Level2" style:family="text">
      <style:text-properties fo:language="en" fo:language-asian="en" fo:language-complex="ar" fo:country="US" fo:country-asian="US" fo:country-complex="SA"/>
    </style:style>
    <style:style style:name="List16Level3" style:family="text">
      <style:text-properties fo:language="en" fo:language-asian="en" fo:language-complex="ar" fo:country="US" fo:country-asian="US" fo:country-complex="SA"/>
    </style:style>
    <style:style style:name="List16Level4" style:family="text">
      <style:text-properties fo:language="en" fo:language-asian="en" fo:language-complex="ar" fo:country="US" fo:country-asian="US" fo:country-complex="SA"/>
    </style:style>
    <style:style style:name="List16Level5" style:family="text">
      <style:text-properties fo:language="en" fo:language-asian="en" fo:language-complex="ar" fo:country="US" fo:country-asian="US" fo:country-complex="SA"/>
    </style:style>
    <style:style style:name="List16Level6" style:family="text">
      <style:text-properties fo:language="en" fo:language-asian="en" fo:language-complex="ar" fo:country="US" fo:country-asian="US" fo:country-complex="SA"/>
    </style:style>
    <style:style style:name="List16Level7" style:family="text">
      <style:text-properties fo:language="en" fo:language-asian="en" fo:language-complex="ar" fo:country="US" fo:country-asian="US" fo:country-complex="SA"/>
    </style:style>
    <style:style style:name="List16Level8" style:family="text">
      <style:text-properties fo:language="en" fo:language-asian="en" fo:language-complex="ar" fo:country="US" fo:country-asian="US" fo:country-complex="SA"/>
    </style:style>
    <text:list-style style:name="LS16">
      <text:list-level-style-number style:num-format="1" text:style-name="List16Level0" style:num-suffix="." text:level="1">
        <style:list-level-properties text:space-before="0.499cm" text:min-label-width="0.637cm" fo:text-align="start" text:list-level-position-and-space-mode="label-alignment">
          <style:list-level-label-alignment text:label-followed-by="listtab" fo:margin-left="1.136cm" fo:text-indent="-0.637cm"/>
        </style:list-level-properties>
        <style:text-properties fo:letter-spacing="-0.002cm" style:text-scale="99%" fo:font-style="normal" style:font-style-asian="normal" style:font-style-complex="normal" style:font-name="Calibri" fo:font-size="10pt" style:font-name-asian="Calibri" style:font-size-asian="10pt" style:font-name-complex="Calibri" style:font-size-complex="10pt" fo:language="en" fo:language-asian="en" fo:language-complex="ar" fo:country="US" fo:country-asian="US" fo:country-complex="SA" fo:font-weight="normal" style:font-weight-asian="normal" style:font-weight-complex="normal"/>
      </text:list-level-style-number>
      <text:list-level-style-bullet text:bullet-char="•" text:style-name="List16Level1" text:level="2">
        <style:list-level-properties text:space-before="2.305cm" text:min-label-width="0.637cm" fo:text-align="start" text:list-level-position-and-space-mode="label-alignment">
          <style:list-level-label-alignment text:label-followed-by="listtab" fo:margin-left="2.942cm" fo:text-indent="-0.637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6Level2" text:level="3">
        <style:list-level-properties text:space-before="4.119cm" text:min-label-width="0.637cm" fo:text-align="start" text:list-level-position-and-space-mode="label-alignment">
          <style:list-level-label-alignment text:label-followed-by="listtab" fo:margin-left="4.755cm" fo:text-indent="-0.637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6Level3" text:level="4">
        <style:list-level-properties text:space-before="5.932cm" text:min-label-width="0.637cm" fo:text-align="start" text:list-level-position-and-space-mode="label-alignment">
          <style:list-level-label-alignment text:label-followed-by="listtab" fo:margin-left="6.569cm" fo:text-indent="-0.637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6Level4" text:level="5">
        <style:list-level-properties text:space-before="7.745cm" text:min-label-width="0.637cm" fo:text-align="start" text:list-level-position-and-space-mode="label-alignment">
          <style:list-level-label-alignment text:label-followed-by="listtab" fo:margin-left="8.382cm" fo:text-indent="-0.637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6Level5" text:level="6">
        <style:list-level-properties text:space-before="9.559cm" text:min-label-width="0.637cm" fo:text-align="start" text:list-level-position-and-space-mode="label-alignment">
          <style:list-level-label-alignment text:label-followed-by="listtab" fo:margin-left="10.195cm" fo:text-indent="-0.637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6Level6" text:level="7">
        <style:list-level-properties text:space-before="11.372cm" text:min-label-width="0.637cm" fo:text-align="start" text:list-level-position-and-space-mode="label-alignment">
          <style:list-level-label-alignment text:label-followed-by="listtab" fo:margin-left="12.009cm" fo:text-indent="-0.637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6Level7" text:level="8">
        <style:list-level-properties text:space-before="13.185cm" text:min-label-width="0.637cm" fo:text-align="start" text:list-level-position-and-space-mode="label-alignment">
          <style:list-level-label-alignment text:label-followed-by="listtab" fo:margin-left="13.822cm" fo:text-indent="-0.637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6Level8" text:level="9">
        <style:list-level-properties text:space-before="14.998cm" text:min-label-width="0.637cm" fo:text-align="start" text:list-level-position-and-space-mode="label-alignment">
          <style:list-level-label-alignment text:label-followed-by="listtab" fo:margin-left="15.635cm" fo:text-indent="-0.637cm"/>
        </style:list-level-properties>
        <style:text-properties fo:language="en" fo:language-asian="en" fo:language-complex="ar" fo:country="US" fo:country-asian="US" fo:country-complex="SA"/>
      </text:list-level-style-bullet>
    </text:list-style>
    <text:list-style style:name="LS17">
      <text:list-level-style-number style:num-format="i" text:style-name="List17Level0" style:num-suffix="." text:level="1">
        <style:list-level-properties text:min-label-width="1.905cm" text:min-label-distance="0.635cm" fo:text-align="end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a" text:style-name="List17Level1" style:num-suffix=".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i" text:style-name="List17Level2" style:num-suffix="." text:level="3">
        <style:list-level-properties text:min-label-width="4.445cm" text:min-label-distance="0.318cm" fo:text-align="end" text:list-level-position-and-space-mode="label-alignment">
          <style:list-level-label-alignment text:label-followed-by="listtab" fo:margin-left="4.445cm" fo:text-indent="-0.318cm"/>
        </style:list-level-properties>
      </text:list-level-style-number>
      <text:list-level-style-number style:num-format="1" text:style-name="List17Level3" style:num-suffix=".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a" text:style-name="List17Level4" style:num-suffix=".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</text:list-level-style-number>
      <text:list-level-style-number style:num-format="i" text:style-name="List17Level5" style:num-suffix="." text:level="6">
        <style:list-level-properties text:min-label-width="8.255cm" text:min-label-distance="0.318cm" fo:text-align="end" text:list-level-position-and-space-mode="label-alignment">
          <style:list-level-label-alignment text:label-followed-by="listtab" fo:margin-left="8.255cm" fo:text-indent="-0.318cm"/>
        </style:list-level-properties>
      </text:list-level-style-number>
      <text:list-level-style-number style:num-format="1" text:style-name="List17Level6" style:num-suffix=".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a" text:style-name="List17Level7" style:num-suffix=".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</text:list-level-style-number>
      <text:list-level-style-number style:num-format="i" text:style-name="List17Level8" style:num-suffix="." text:level="9">
        <style:list-level-properties text:min-label-width="12.065cm" text:min-label-distance="0.318cm" fo:text-align="end" text:list-level-position-and-space-mode="label-alignment">
          <style:list-level-label-alignment text:label-followed-by="listtab" fo:margin-left="12.065cm" fo:text-indent="-0.318cm"/>
        </style:list-level-properties>
      </text:list-level-style-number>
    </text:list-style>
    <style:style style:name="List18Level0" style:family="text">
      <style:text-properties fo:letter-spacing="0cm" style:text-scale="100%" style:font-name="Symbol" style:font-name-asian="Symbol" style:font-name-complex="Symbol" fo:language="en" fo:language-asian="en" fo:language-complex="ar" fo:country="US" fo:country-asian="US" fo:country-complex="SA"/>
    </style:style>
    <style:style style:name="List18Level1" style:family="text">
      <style:text-properties fo:language="en" fo:language-asian="en" fo:language-complex="ar" fo:country="US" fo:country-asian="US" fo:country-complex="SA"/>
    </style:style>
    <style:style style:name="List18Level2" style:family="text">
      <style:text-properties fo:language="en" fo:language-asian="en" fo:language-complex="ar" fo:country="US" fo:country-asian="US" fo:country-complex="SA"/>
    </style:style>
    <style:style style:name="List18Level3" style:family="text">
      <style:text-properties fo:language="en" fo:language-asian="en" fo:language-complex="ar" fo:country="US" fo:country-asian="US" fo:country-complex="SA"/>
    </style:style>
    <style:style style:name="List18Level4" style:family="text">
      <style:text-properties fo:language="en" fo:language-asian="en" fo:language-complex="ar" fo:country="US" fo:country-asian="US" fo:country-complex="SA"/>
    </style:style>
    <style:style style:name="List18Level5" style:family="text">
      <style:text-properties fo:language="en" fo:language-asian="en" fo:language-complex="ar" fo:country="US" fo:country-asian="US" fo:country-complex="SA"/>
    </style:style>
    <style:style style:name="List18Level6" style:family="text">
      <style:text-properties fo:language="en" fo:language-asian="en" fo:language-complex="ar" fo:country="US" fo:country-asian="US" fo:country-complex="SA"/>
    </style:style>
    <style:style style:name="List18Level7" style:family="text">
      <style:text-properties fo:language="en" fo:language-asian="en" fo:language-complex="ar" fo:country="US" fo:country-asian="US" fo:country-complex="SA"/>
    </style:style>
    <style:style style:name="List18Level8" style:family="text">
      <style:text-properties fo:language="en" fo:language-asian="en" fo:language-complex="ar" fo:country="US" fo:country-asian="US" fo:country-complex="SA"/>
    </style:style>
    <text:list-style style:name="LS18">
      <text:list-level-style-bullet text:bullet-char="" text:style-name="List18Level0" text:level="1">
        <style:list-level-properties text:space-before="0.612cm" text:min-label-width="0.637cm" fo:text-align="start" text:list-level-position-and-space-mode="label-alignment">
          <style:list-level-label-alignment text:label-followed-by="listtab" fo:margin-left="1.249cm" fo:text-indent="-0.637cm"/>
        </style:list-level-properties>
        <style:text-properties fo:letter-spacing="0cm" style:text-scale="100%" style:font-name="Symbol" style:font-name-asian="Symbol" style:font-name-complex="Symbol" fo:language="en" fo:language-asian="en" fo:language-complex="ar" fo:country="US" fo:country-asian="US" fo:country-complex="SA"/>
      </text:list-level-style-bullet>
      <text:list-level-style-bullet text:bullet-char="•" text:style-name="List18Level1" text:level="2">
        <style:list-level-properties text:space-before="2.401cm" text:min-label-width="0.637cm" fo:text-align="start" text:list-level-position-and-space-mode="label-alignment">
          <style:list-level-label-alignment text:label-followed-by="listtab" fo:margin-left="3.037cm" fo:text-indent="-0.637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8Level2" text:level="3">
        <style:list-level-properties text:space-before="4.203cm" text:min-label-width="0.637cm" fo:text-align="start" text:list-level-position-and-space-mode="label-alignment">
          <style:list-level-label-alignment text:label-followed-by="listtab" fo:margin-left="4.84cm" fo:text-indent="-0.637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8Level3" text:level="4">
        <style:list-level-properties text:space-before="6.006cm" text:min-label-width="0.637cm" fo:text-align="start" text:list-level-position-and-space-mode="label-alignment">
          <style:list-level-label-alignment text:label-followed-by="listtab" fo:margin-left="6.643cm" fo:text-indent="-0.637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8Level4" text:level="5">
        <style:list-level-properties text:space-before="7.809cm" text:min-label-width="0.637cm" fo:text-align="start" text:list-level-position-and-space-mode="label-alignment">
          <style:list-level-label-alignment text:label-followed-by="listtab" fo:margin-left="8.446cm" fo:text-indent="-0.637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8Level5" text:level="6">
        <style:list-level-properties text:space-before="9.611cm" text:min-label-width="0.637cm" fo:text-align="start" text:list-level-position-and-space-mode="label-alignment">
          <style:list-level-label-alignment text:label-followed-by="listtab" fo:margin-left="10.248cm" fo:text-indent="-0.637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8Level6" text:level="7">
        <style:list-level-properties text:space-before="11.414cm" text:min-label-width="0.637cm" fo:text-align="start" text:list-level-position-and-space-mode="label-alignment">
          <style:list-level-label-alignment text:label-followed-by="listtab" fo:margin-left="12.051cm" fo:text-indent="-0.637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8Level7" text:level="8">
        <style:list-level-properties text:space-before="13.217cm" text:min-label-width="0.637cm" fo:text-align="start" text:list-level-position-and-space-mode="label-alignment">
          <style:list-level-label-alignment text:label-followed-by="listtab" fo:margin-left="13.854cm" fo:text-indent="-0.637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8Level8" text:level="9">
        <style:list-level-properties text:space-before="15.02cm" text:min-label-width="0.637cm" fo:text-align="start" text:list-level-position-and-space-mode="label-alignment">
          <style:list-level-label-alignment text:label-followed-by="listtab" fo:margin-left="15.656cm" fo:text-indent="-0.637cm"/>
        </style:list-level-properties>
        <style:text-properties fo:language="en" fo:language-asian="en" fo:language-complex="ar" fo:country="US" fo:country-asian="US" fo:country-complex="SA"/>
      </text:list-level-style-bullet>
    </text:list-style>
    <style:style style:name="List19Level0" style:family="text">
      <style:text-properties style:font-name="Symbol"/>
    </style:style>
    <style:style style:name="List19Level1" style:family="text">
      <style:text-properties style:font-name="Courier New"/>
    </style:style>
    <style:style style:name="List19Level2" style:family="text">
      <style:text-properties style:font-name="Wingdings"/>
    </style:style>
    <style:style style:name="List19Level3" style:family="text">
      <style:text-properties style:font-name="Symbol"/>
    </style:style>
    <style:style style:name="List19Level4" style:family="text">
      <style:text-properties style:font-name="Courier New"/>
    </style:style>
    <style:style style:name="List19Level5" style:family="text">
      <style:text-properties style:font-name="Wingdings"/>
    </style:style>
    <style:style style:name="List19Level6" style:family="text">
      <style:text-properties style:font-name="Symbol"/>
    </style:style>
    <style:style style:name="List19Level7" style:family="text">
      <style:text-properties style:font-name="Courier New"/>
    </style:style>
    <style:style style:name="List19Level8" style:family="text">
      <style:text-properties style:font-name="Wingdings"/>
    </style:style>
    <text:list-style style:name="LS19">
      <text:list-level-style-bullet text:bullet-char="" text:style-name="List1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0Level0" style:family="text">
      <style:text-properties style:font-name="Symbol"/>
    </style:style>
    <style:style style:name="List20Level1" style:family="text">
      <style:text-properties style:font-name="Courier New"/>
    </style:style>
    <style:style style:name="List20Level2" style:family="text">
      <style:text-properties style:font-name="Wingdings"/>
    </style:style>
    <style:style style:name="List20Level3" style:family="text">
      <style:text-properties style:font-name="Symbol"/>
    </style:style>
    <style:style style:name="List20Level4" style:family="text">
      <style:text-properties style:font-name="Courier New"/>
    </style:style>
    <style:style style:name="List20Level5" style:family="text">
      <style:text-properties style:font-name="Wingdings"/>
    </style:style>
    <style:style style:name="List20Level6" style:family="text">
      <style:text-properties style:font-name="Symbol"/>
    </style:style>
    <style:style style:name="List20Level7" style:family="text">
      <style:text-properties style:font-name="Courier New"/>
    </style:style>
    <style:style style:name="List20Level8" style:family="text">
      <style:text-properties style:font-name="Wingdings"/>
    </style:style>
    <text:list-style style:name="LS20">
      <text:list-level-style-bullet text:bullet-char="" text:style-name="List2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21">
      <text:list-level-style-number style:num-format="1" text:style-name="List2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2Level0" style:family="text">
      <style:text-properties fo:letter-spacing="0cm" style:text-scale="99%" fo:font-style="normal" style:font-style-asian="normal" style:font-style-complex="normal" style:font-name="Symbol" fo:font-size="10pt" style:font-name-asian="Symbol" style:font-size-asian="10pt" style:font-name-complex="Symbol" style:font-size-complex="10pt" fo:language="en" fo:language-asian="en" fo:language-complex="ar" fo:country="US" fo:country-asian="US" fo:country-complex="SA" fo:font-weight="normal" style:font-weight-asian="normal" style:font-weight-complex="normal"/>
    </style:style>
    <style:style style:name="List22Level1" style:family="text">
      <style:text-properties fo:language="en" fo:language-asian="en" fo:language-complex="ar" fo:country="US" fo:country-asian="US" fo:country-complex="SA"/>
    </style:style>
    <style:style style:name="List22Level2" style:family="text">
      <style:text-properties fo:language="en" fo:language-asian="en" fo:language-complex="ar" fo:country="US" fo:country-asian="US" fo:country-complex="SA"/>
    </style:style>
    <style:style style:name="List22Level3" style:family="text">
      <style:text-properties fo:language="en" fo:language-asian="en" fo:language-complex="ar" fo:country="US" fo:country-asian="US" fo:country-complex="SA"/>
    </style:style>
    <style:style style:name="List22Level4" style:family="text">
      <style:text-properties fo:language="en" fo:language-asian="en" fo:language-complex="ar" fo:country="US" fo:country-asian="US" fo:country-complex="SA"/>
    </style:style>
    <style:style style:name="List22Level5" style:family="text">
      <style:text-properties fo:language="en" fo:language-asian="en" fo:language-complex="ar" fo:country="US" fo:country-asian="US" fo:country-complex="SA"/>
    </style:style>
    <style:style style:name="List22Level6" style:family="text">
      <style:text-properties fo:language="en" fo:language-asian="en" fo:language-complex="ar" fo:country="US" fo:country-asian="US" fo:country-complex="SA"/>
    </style:style>
    <style:style style:name="List22Level7" style:family="text">
      <style:text-properties fo:language="en" fo:language-asian="en" fo:language-complex="ar" fo:country="US" fo:country-asian="US" fo:country-complex="SA"/>
    </style:style>
    <style:style style:name="List22Level8" style:family="text">
      <style:text-properties fo:language="en" fo:language-asian="en" fo:language-complex="ar" fo:country="US" fo:country-asian="US" fo:country-complex="SA"/>
    </style:style>
    <text:list-style style:name="LS22">
      <text:list-level-style-bullet text:bullet-char="" text:style-name="List22Level0" text:level="1">
        <style:list-level-properties text:space-before="0.885cm" text:min-label-width="0.635cm" fo:text-align="start" text:list-level-position-and-space-mode="label-alignment">
          <style:list-level-label-alignment text:label-followed-by="listtab" fo:margin-left="1.52cm" fo:text-indent="-0.635cm"/>
        </style:list-level-properties>
        <style:text-properties fo:letter-spacing="0cm" style:text-scale="99%" fo:font-style="normal" style:font-style-asian="normal" style:font-style-complex="normal" style:font-name="Symbol" fo:font-size="10pt" style:font-name-asian="Symbol" style:font-size-asian="10pt" style:font-name-complex="Symbol" style:font-size-complex="10pt" fo:language="en" fo:language-asian="en" fo:language-complex="ar" fo:country="US" fo:country-asian="US" fo:country-complex="SA" fo:font-weight="normal" style:font-weight-asian="normal" style:font-weight-complex="normal"/>
      </text:list-level-style-bullet>
      <text:list-level-style-bullet text:bullet-char="•" text:style-name="List22Level1" text:level="2">
        <style:list-level-properties text:space-before="2.656cm" text:min-label-width="0.635cm" fo:text-align="start" text:list-level-position-and-space-mode="label-alignment">
          <style:list-level-label-alignment text:label-followed-by="listtab" fo:margin-left="3.291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22Level2" text:level="3">
        <style:list-level-properties text:space-before="4.431cm" text:min-label-width="0.635cm" fo:text-align="start" text:list-level-position-and-space-mode="label-alignment">
          <style:list-level-label-alignment text:label-followed-by="listtab" fo:margin-left="5.066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22Level3" text:level="4">
        <style:list-level-properties text:space-before="6.205cm" text:min-label-width="0.635cm" fo:text-align="start" text:list-level-position-and-space-mode="label-alignment">
          <style:list-level-label-alignment text:label-followed-by="listtab" fo:margin-left="6.84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22Level4" text:level="5">
        <style:list-level-properties text:space-before="7.98cm" text:min-label-width="0.635cm" fo:text-align="start" text:list-level-position-and-space-mode="label-alignment">
          <style:list-level-label-alignment text:label-followed-by="listtab" fo:margin-left="8.615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22Level5" text:level="6">
        <style:list-level-properties text:space-before="9.754cm" text:min-label-width="0.635cm" fo:text-align="start" text:list-level-position-and-space-mode="label-alignment">
          <style:list-level-label-alignment text:label-followed-by="listtab" fo:margin-left="10.389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22Level6" text:level="7">
        <style:list-level-properties text:space-before="11.529cm" text:min-label-width="0.635cm" fo:text-align="start" text:list-level-position-and-space-mode="label-alignment">
          <style:list-level-label-alignment text:label-followed-by="listtab" fo:margin-left="12.164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22Level7" text:level="8">
        <style:list-level-properties text:space-before="13.303cm" text:min-label-width="0.635cm" fo:text-align="start" text:list-level-position-and-space-mode="label-alignment">
          <style:list-level-label-alignment text:label-followed-by="listtab" fo:margin-left="13.938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22Level8" text:level="9">
        <style:list-level-properties text:space-before="15.078cm" text:min-label-width="0.635cm" fo:text-align="start" text:list-level-position-and-space-mode="label-alignment">
          <style:list-level-label-alignment text:label-followed-by="listtab" fo:margin-left="15.713cm" fo:text-indent="-0.635cm"/>
        </style:list-level-properties>
        <style:text-properties fo:language="en" fo:language-asian="en" fo:language-complex="ar" fo:country="US" fo:country-asian="US" fo:country-complex="SA"/>
      </text:list-level-style-bullet>
    </text:list-style>
    <style:style style:name="List23Level0" style:family="text">
      <style:text-properties fo:letter-spacing="0cm" style:text-scale="101%" fo:font-style="normal" style:font-style-asian="normal" style:font-style-complex="normal" style:font-name="Symbol" fo:font-size="10pt" style:font-size-asian="10pt" style:font-size-complex="10pt" fo:language="en" fo:language-asian="en" fo:language-complex="ar" fo:country="US" fo:country-asian="US" fo:country-complex="SA" fo:font-weight="normal" style:font-weight-asian="normal" style:font-weight-complex="normal"/>
    </style:style>
    <style:style style:name="List23Level1" style:family="text">
      <style:text-properties fo:language="en" fo:language-asian="en" fo:language-complex="ar" fo:country="US" fo:country-asian="US" fo:country-complex="SA"/>
    </style:style>
    <style:style style:name="List23Level2" style:family="text">
      <style:text-properties fo:language="en" fo:language-asian="en" fo:language-complex="ar" fo:country="US" fo:country-asian="US" fo:country-complex="SA"/>
    </style:style>
    <style:style style:name="List23Level3" style:family="text">
      <style:text-properties fo:language="en" fo:language-asian="en" fo:language-complex="ar" fo:country="US" fo:country-asian="US" fo:country-complex="SA"/>
    </style:style>
    <style:style style:name="List23Level4" style:family="text">
      <style:text-properties fo:language="en" fo:language-asian="en" fo:language-complex="ar" fo:country="US" fo:country-asian="US" fo:country-complex="SA"/>
    </style:style>
    <style:style style:name="List23Level5" style:family="text">
      <style:text-properties fo:language="en" fo:language-asian="en" fo:language-complex="ar" fo:country="US" fo:country-asian="US" fo:country-complex="SA"/>
    </style:style>
    <style:style style:name="List23Level6" style:family="text">
      <style:text-properties fo:language="en" fo:language-asian="en" fo:language-complex="ar" fo:country="US" fo:country-asian="US" fo:country-complex="SA"/>
    </style:style>
    <style:style style:name="List23Level7" style:family="text">
      <style:text-properties fo:language="en" fo:language-asian="en" fo:language-complex="ar" fo:country="US" fo:country-asian="US" fo:country-complex="SA"/>
    </style:style>
    <style:style style:name="List23Level8" style:family="text">
      <style:text-properties fo:language="en" fo:language-asian="en" fo:language-complex="ar" fo:country="US" fo:country-asian="US" fo:country-complex="SA"/>
    </style:style>
    <text:list-style style:name="LS23">
      <text:list-level-style-bullet text:bullet-char="" text:style-name="List23Level0" text:level="1">
        <style:list-level-properties text:space-before="0.885cm" text:min-label-width="0.635cm" fo:text-align="start" text:list-level-position-and-space-mode="label-alignment">
          <style:list-level-label-alignment text:label-followed-by="listtab" fo:margin-left="1.52cm" fo:text-indent="-0.635cm"/>
        </style:list-level-properties>
        <style:text-properties fo:letter-spacing="0cm" style:text-scale="101%" fo:font-style="normal" style:font-style-asian="normal" style:font-style-complex="normal" style:font-name="Symbol" fo:font-size="10pt" style:font-size-asian="10pt" style:font-size-complex="10pt" fo:language="en" fo:language-asian="en" fo:language-complex="ar" fo:country="US" fo:country-asian="US" fo:country-complex="SA" fo:font-weight="normal" style:font-weight-asian="normal" style:font-weight-complex="normal"/>
      </text:list-level-style-bullet>
      <text:list-level-style-bullet text:bullet-char="•" text:style-name="List23Level1" text:level="2">
        <style:list-level-properties text:space-before="2.656cm" text:min-label-width="0.635cm" fo:text-align="start" text:list-level-position-and-space-mode="label-alignment">
          <style:list-level-label-alignment text:label-followed-by="listtab" fo:margin-left="3.291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23Level2" text:level="3">
        <style:list-level-properties text:space-before="4.431cm" text:min-label-width="0.635cm" fo:text-align="start" text:list-level-position-and-space-mode="label-alignment">
          <style:list-level-label-alignment text:label-followed-by="listtab" fo:margin-left="5.066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23Level3" text:level="4">
        <style:list-level-properties text:space-before="6.205cm" text:min-label-width="0.635cm" fo:text-align="start" text:list-level-position-and-space-mode="label-alignment">
          <style:list-level-label-alignment text:label-followed-by="listtab" fo:margin-left="6.84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23Level4" text:level="5">
        <style:list-level-properties text:space-before="7.98cm" text:min-label-width="0.635cm" fo:text-align="start" text:list-level-position-and-space-mode="label-alignment">
          <style:list-level-label-alignment text:label-followed-by="listtab" fo:margin-left="8.615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23Level5" text:level="6">
        <style:list-level-properties text:space-before="9.754cm" text:min-label-width="0.635cm" fo:text-align="start" text:list-level-position-and-space-mode="label-alignment">
          <style:list-level-label-alignment text:label-followed-by="listtab" fo:margin-left="10.389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23Level6" text:level="7">
        <style:list-level-properties text:space-before="11.529cm" text:min-label-width="0.635cm" fo:text-align="start" text:list-level-position-and-space-mode="label-alignment">
          <style:list-level-label-alignment text:label-followed-by="listtab" fo:margin-left="12.164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23Level7" text:level="8">
        <style:list-level-properties text:space-before="13.303cm" text:min-label-width="0.635cm" fo:text-align="start" text:list-level-position-and-space-mode="label-alignment">
          <style:list-level-label-alignment text:label-followed-by="listtab" fo:margin-left="13.938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23Level8" text:level="9">
        <style:list-level-properties text:space-before="15.078cm" text:min-label-width="0.635cm" fo:text-align="start" text:list-level-position-and-space-mode="label-alignment">
          <style:list-level-label-alignment text:label-followed-by="listtab" fo:margin-left="15.713cm" fo:text-indent="-0.635cm"/>
        </style:list-level-properties>
        <style:text-properties fo:language="en" fo:language-asian="en" fo:language-complex="ar" fo:country="US" fo:country-asian="US" fo:country-complex="SA"/>
      </text:list-level-style-bullet>
    </text:list-style>
    <text:list-style style:name="LS24">
      <text:list-level-style-number style:num-format="1" text:style-name="List2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5">
      <text:list-level-style-number style:num-format="1" text:style-name="List2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6Level0" style:family="text">
      <style:text-properties style:font-name="Symbol"/>
    </style:style>
    <style:style style:name="List26Level1" style:family="text">
      <style:text-properties style:font-name="Courier New"/>
    </style:style>
    <style:style style:name="List26Level2" style:family="text">
      <style:text-properties style:font-name="Wingdings"/>
    </style:style>
    <style:style style:name="List26Level3" style:family="text">
      <style:text-properties style:font-name="Symbol"/>
    </style:style>
    <style:style style:name="List26Level4" style:family="text">
      <style:text-properties style:font-name="Courier New"/>
    </style:style>
    <style:style style:name="List26Level5" style:family="text">
      <style:text-properties style:font-name="Wingdings"/>
    </style:style>
    <style:style style:name="List26Level6" style:family="text">
      <style:text-properties style:font-name="Symbol"/>
    </style:style>
    <style:style style:name="List26Level7" style:family="text">
      <style:text-properties style:font-name="Courier New"/>
    </style:style>
    <style:style style:name="List26Level8" style:family="text">
      <style:text-properties style:font-name="Wingdings"/>
    </style:style>
    <text:list-style style:name="LS26">
      <text:list-level-style-bullet text:bullet-char="·" text:style-name="List2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7Level0" style:family="text">
      <style:text-properties style:font-name="Symbol"/>
    </style:style>
    <style:style style:name="List27Level1" style:family="text">
      <style:text-properties style:font-name="Courier New"/>
    </style:style>
    <style:style style:name="List27Level2" style:family="text">
      <style:text-properties style:font-name="Wingdings"/>
    </style:style>
    <style:style style:name="List27Level3" style:family="text">
      <style:text-properties style:font-name="Symbol"/>
    </style:style>
    <style:style style:name="List27Level4" style:family="text">
      <style:text-properties style:font-name="Courier New"/>
    </style:style>
    <style:style style:name="List27Level5" style:family="text">
      <style:text-properties style:font-name="Wingdings"/>
    </style:style>
    <style:style style:name="List27Level6" style:family="text">
      <style:text-properties style:font-name="Symbol"/>
    </style:style>
    <style:style style:name="List27Level7" style:family="text">
      <style:text-properties style:font-name="Courier New"/>
    </style:style>
    <style:style style:name="List27Level8" style:family="text">
      <style:text-properties style:font-name="Wingdings"/>
    </style:style>
    <text:list-style style:name="LS27">
      <text:list-level-style-bullet text:bullet-char="" text:style-name="List2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28">
      <text:list-level-style-number style:num-format="i" text:style-name="List28Level0" style:num-suffix="." text:level="1">
        <style:list-level-properties text:min-label-width="1.27cm" text:min-label-distance="0.635cm" fo:text-align="end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9Level0" style:family="text">
      <style:text-properties fo:letter-spacing="0cm" style:text-scale="100%" style:font-name="Symbol" style:font-name-asian="Symbol" style:font-name-complex="Symbol" fo:language="en" fo:language-asian="en" fo:language-complex="ar" fo:country="US" fo:country-asian="US" fo:country-complex="SA"/>
    </style:style>
    <style:style style:name="List29Level1" style:family="text">
      <style:text-properties fo:language="en" fo:language-asian="en" fo:language-complex="ar" fo:country="US" fo:country-asian="US" fo:country-complex="SA"/>
    </style:style>
    <style:style style:name="List29Level2" style:family="text">
      <style:text-properties fo:language="en" fo:language-asian="en" fo:language-complex="ar" fo:country="US" fo:country-asian="US" fo:country-complex="SA"/>
    </style:style>
    <style:style style:name="List29Level3" style:family="text">
      <style:text-properties fo:language="en" fo:language-asian="en" fo:language-complex="ar" fo:country="US" fo:country-asian="US" fo:country-complex="SA"/>
    </style:style>
    <style:style style:name="List29Level4" style:family="text">
      <style:text-properties fo:language="en" fo:language-asian="en" fo:language-complex="ar" fo:country="US" fo:country-asian="US" fo:country-complex="SA"/>
    </style:style>
    <style:style style:name="List29Level5" style:family="text">
      <style:text-properties fo:language="en" fo:language-asian="en" fo:language-complex="ar" fo:country="US" fo:country-asian="US" fo:country-complex="SA"/>
    </style:style>
    <style:style style:name="List29Level6" style:family="text">
      <style:text-properties fo:language="en" fo:language-asian="en" fo:language-complex="ar" fo:country="US" fo:country-asian="US" fo:country-complex="SA"/>
    </style:style>
    <style:style style:name="List29Level7" style:family="text">
      <style:text-properties fo:language="en" fo:language-asian="en" fo:language-complex="ar" fo:country="US" fo:country-asian="US" fo:country-complex="SA"/>
    </style:style>
    <style:style style:name="List29Level8" style:family="text">
      <style:text-properties fo:language="en" fo:language-asian="en" fo:language-complex="ar" fo:country="US" fo:country-asian="US" fo:country-complex="SA"/>
    </style:style>
    <text:list-style style:name="LS29">
      <text:list-level-style-bullet text:bullet-char="" text:style-name="List29Level0" text:level="1">
        <style:list-level-properties text:space-before="0.497cm" text:min-label-width="0.751cm" fo:text-align="start" text:list-level-position-and-space-mode="label-alignment">
          <style:list-level-label-alignment text:label-followed-by="listtab" fo:margin-left="1.249cm" fo:text-indent="-0.751cm"/>
        </style:list-level-properties>
        <style:text-properties fo:letter-spacing="0cm" style:text-scale="100%" style:font-name="Symbol" style:font-name-asian="Symbol" style:font-name-complex="Symbol" fo:language="en" fo:language-asian="en" fo:language-complex="ar" fo:country="US" fo:country-asian="US" fo:country-complex="SA"/>
      </text:list-level-style-bullet>
      <text:list-level-style-bullet text:bullet-char="•" text:style-name="List29Level1" text:level="2">
        <style:list-level-properties text:space-before="2.286cm" text:min-label-width="0.751cm" fo:text-align="start" text:list-level-position-and-space-mode="label-alignment">
          <style:list-level-label-alignment text:label-followed-by="listtab" fo:margin-left="3.037cm" fo:text-indent="-0.75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29Level2" text:level="3">
        <style:list-level-properties text:space-before="4.089cm" text:min-label-width="0.751cm" fo:text-align="start" text:list-level-position-and-space-mode="label-alignment">
          <style:list-level-label-alignment text:label-followed-by="listtab" fo:margin-left="4.84cm" fo:text-indent="-0.75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29Level3" text:level="4">
        <style:list-level-properties text:space-before="5.891cm" text:min-label-width="0.751cm" fo:text-align="start" text:list-level-position-and-space-mode="label-alignment">
          <style:list-level-label-alignment text:label-followed-by="listtab" fo:margin-left="6.643cm" fo:text-indent="-0.75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29Level4" text:level="5">
        <style:list-level-properties text:space-before="7.694cm" text:min-label-width="0.751cm" fo:text-align="start" text:list-level-position-and-space-mode="label-alignment">
          <style:list-level-label-alignment text:label-followed-by="listtab" fo:margin-left="8.446cm" fo:text-indent="-0.75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29Level5" text:level="6">
        <style:list-level-properties text:space-before="9.497cm" text:min-label-width="0.751cm" fo:text-align="start" text:list-level-position-and-space-mode="label-alignment">
          <style:list-level-label-alignment text:label-followed-by="listtab" fo:margin-left="10.248cm" fo:text-indent="-0.75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29Level6" text:level="7">
        <style:list-level-properties text:space-before="11.299cm" text:min-label-width="0.751cm" fo:text-align="start" text:list-level-position-and-space-mode="label-alignment">
          <style:list-level-label-alignment text:label-followed-by="listtab" fo:margin-left="12.051cm" fo:text-indent="-0.75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29Level7" text:level="8">
        <style:list-level-properties text:space-before="13.102cm" text:min-label-width="0.751cm" fo:text-align="start" text:list-level-position-and-space-mode="label-alignment">
          <style:list-level-label-alignment text:label-followed-by="listtab" fo:margin-left="13.854cm" fo:text-indent="-0.75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29Level8" text:level="9">
        <style:list-level-properties text:space-before="14.905cm" text:min-label-width="0.751cm" fo:text-align="start" text:list-level-position-and-space-mode="label-alignment">
          <style:list-level-label-alignment text:label-followed-by="listtab" fo:margin-left="15.656cm" fo:text-indent="-0.751cm"/>
        </style:list-level-properties>
        <style:text-properties fo:language="en" fo:language-asian="en" fo:language-complex="ar" fo:country="US" fo:country-asian="US" fo:country-complex="SA"/>
      </text:list-level-style-bullet>
    </text:list-style>
    <style:style style:name="List30Level0" style:family="text">
      <style:text-properties style:font-name="Symbol" fo:font-size="10pt" style:font-size-asian="10pt"/>
    </style:style>
    <style:style style:name="List30Level1" style:family="text">
      <style:text-properties style:font-name="Courier New" fo:font-size="10pt" style:font-size-asian="10pt"/>
    </style:style>
    <style:style style:name="List30Level2" style:family="text">
      <style:text-properties style:font-name="Wingdings" fo:font-size="10pt" style:font-size-asian="10pt"/>
    </style:style>
    <style:style style:name="List30Level3" style:family="text">
      <style:text-properties style:font-name="Wingdings" fo:font-size="10pt" style:font-size-asian="10pt"/>
    </style:style>
    <style:style style:name="List30Level4" style:family="text">
      <style:text-properties style:font-name="Wingdings" fo:font-size="10pt" style:font-size-asian="10pt"/>
    </style:style>
    <style:style style:name="List30Level5" style:family="text">
      <style:text-properties style:font-name="Wingdings" fo:font-size="10pt" style:font-size-asian="10pt"/>
    </style:style>
    <style:style style:name="List30Level6" style:family="text">
      <style:text-properties style:font-name="Wingdings" fo:font-size="10pt" style:font-size-asian="10pt"/>
    </style:style>
    <style:style style:name="List30Level7" style:family="text">
      <style:text-properties style:font-name="Wingdings" fo:font-size="10pt" style:font-size-asian="10pt"/>
    </style:style>
    <style:style style:name="List30Level8" style:family="text">
      <style:text-properties style:font-name="Wingdings" fo:font-size="10pt" style:font-size-asian="10pt"/>
    </style:style>
    <text:list-style style:name="LS30">
      <text:list-level-style-bullet text:bullet-char="" text:style-name="List3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1Level0" style:family="text">
      <style:text-properties style:font-name="Symbol" fo:font-size="10pt" style:font-size-asian="10pt"/>
    </style:style>
    <style:style style:name="List31Level1" style:family="text">
      <style:text-properties style:font-name="Courier New" fo:font-size="10pt" style:font-size-asian="10pt"/>
    </style:style>
    <style:style style:name="List31Level2" style:family="text">
      <style:text-properties style:font-name="Wingdings" fo:font-size="10pt" style:font-size-asian="10pt"/>
    </style:style>
    <style:style style:name="List31Level3" style:family="text">
      <style:text-properties style:font-name="Wingdings" fo:font-size="10pt" style:font-size-asian="10pt"/>
    </style:style>
    <style:style style:name="List31Level4" style:family="text">
      <style:text-properties style:font-name="Wingdings" fo:font-size="10pt" style:font-size-asian="10pt"/>
    </style:style>
    <style:style style:name="List31Level5" style:family="text">
      <style:text-properties style:font-name="Wingdings" fo:font-size="10pt" style:font-size-asian="10pt"/>
    </style:style>
    <style:style style:name="List31Level6" style:family="text">
      <style:text-properties style:font-name="Wingdings" fo:font-size="10pt" style:font-size-asian="10pt"/>
    </style:style>
    <style:style style:name="List31Level7" style:family="text">
      <style:text-properties style:font-name="Wingdings" fo:font-size="10pt" style:font-size-asian="10pt"/>
    </style:style>
    <style:style style:name="List31Level8" style:family="text">
      <style:text-properties style:font-name="Wingdings" fo:font-size="10pt" style:font-size-asian="10pt"/>
    </style:style>
    <text:list-style style:name="LS31">
      <text:list-level-style-bullet text:bullet-char="" text:style-name="List3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2Level0" style:family="text">
      <style:text-properties style:font-name="Symbol" fo:font-size="10pt" style:font-size-asian="10pt"/>
    </style:style>
    <style:style style:name="List32Level1" style:family="text">
      <style:text-properties style:font-name="Courier New" fo:font-size="10pt" style:font-size-asian="10pt"/>
    </style:style>
    <style:style style:name="List32Level2" style:family="text">
      <style:text-properties style:font-name="Wingdings" fo:font-size="10pt" style:font-size-asian="10pt"/>
    </style:style>
    <style:style style:name="List32Level3" style:family="text">
      <style:text-properties style:font-name="Wingdings" fo:font-size="10pt" style:font-size-asian="10pt"/>
    </style:style>
    <style:style style:name="List32Level4" style:family="text">
      <style:text-properties style:font-name="Wingdings" fo:font-size="10pt" style:font-size-asian="10pt"/>
    </style:style>
    <style:style style:name="List32Level5" style:family="text">
      <style:text-properties style:font-name="Wingdings" fo:font-size="10pt" style:font-size-asian="10pt"/>
    </style:style>
    <style:style style:name="List32Level6" style:family="text">
      <style:text-properties style:font-name="Wingdings" fo:font-size="10pt" style:font-size-asian="10pt"/>
    </style:style>
    <style:style style:name="List32Level7" style:family="text">
      <style:text-properties style:font-name="Wingdings" fo:font-size="10pt" style:font-size-asian="10pt"/>
    </style:style>
    <style:style style:name="List32Level8" style:family="text">
      <style:text-properties style:font-name="Wingdings" fo:font-size="10pt" style:font-size-asian="10pt"/>
    </style:style>
    <text:list-style style:name="LS32">
      <text:list-level-style-bullet text:bullet-char="" text:style-name="List3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3Level0" style:family="text">
      <style:text-properties style:font-name="Symbol" fo:font-size="10pt" style:font-size-asian="10pt"/>
    </style:style>
    <style:style style:name="List33Level1" style:family="text">
      <style:text-properties style:font-name="Courier New" fo:font-size="10pt" style:font-size-asian="10pt"/>
    </style:style>
    <style:style style:name="List33Level2" style:family="text">
      <style:text-properties style:font-name="Wingdings" fo:font-size="10pt" style:font-size-asian="10pt"/>
    </style:style>
    <style:style style:name="List33Level3" style:family="text">
      <style:text-properties style:font-name="Wingdings" fo:font-size="10pt" style:font-size-asian="10pt"/>
    </style:style>
    <style:style style:name="List33Level4" style:family="text">
      <style:text-properties style:font-name="Wingdings" fo:font-size="10pt" style:font-size-asian="10pt"/>
    </style:style>
    <style:style style:name="List33Level5" style:family="text">
      <style:text-properties style:font-name="Wingdings" fo:font-size="10pt" style:font-size-asian="10pt"/>
    </style:style>
    <style:style style:name="List33Level6" style:family="text">
      <style:text-properties style:font-name="Wingdings" fo:font-size="10pt" style:font-size-asian="10pt"/>
    </style:style>
    <style:style style:name="List33Level7" style:family="text">
      <style:text-properties style:font-name="Wingdings" fo:font-size="10pt" style:font-size-asian="10pt"/>
    </style:style>
    <style:style style:name="List33Level8" style:family="text">
      <style:text-properties style:font-name="Wingdings" fo:font-size="10pt" style:font-size-asian="10pt"/>
    </style:style>
    <text:list-style style:name="LS33">
      <text:list-level-style-bullet text:bullet-char="" text:style-name="List3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4Level0" style:family="text">
      <style:text-properties style:font-name="Symbol" fo:font-size="10pt" style:font-size-asian="10pt"/>
    </style:style>
    <style:style style:name="List34Level1" style:family="text">
      <style:text-properties style:font-name="Courier New" fo:font-size="10pt" style:font-size-asian="10pt"/>
    </style:style>
    <style:style style:name="List34Level2" style:family="text">
      <style:text-properties style:font-name="Wingdings" fo:font-size="10pt" style:font-size-asian="10pt"/>
    </style:style>
    <style:style style:name="List34Level3" style:family="text">
      <style:text-properties style:font-name="Wingdings" fo:font-size="10pt" style:font-size-asian="10pt"/>
    </style:style>
    <style:style style:name="List34Level4" style:family="text">
      <style:text-properties style:font-name="Wingdings" fo:font-size="10pt" style:font-size-asian="10pt"/>
    </style:style>
    <style:style style:name="List34Level5" style:family="text">
      <style:text-properties style:font-name="Wingdings" fo:font-size="10pt" style:font-size-asian="10pt"/>
    </style:style>
    <style:style style:name="List34Level6" style:family="text">
      <style:text-properties style:font-name="Wingdings" fo:font-size="10pt" style:font-size-asian="10pt"/>
    </style:style>
    <style:style style:name="List34Level7" style:family="text">
      <style:text-properties style:font-name="Wingdings" fo:font-size="10pt" style:font-size-asian="10pt"/>
    </style:style>
    <style:style style:name="List34Level8" style:family="text">
      <style:text-properties style:font-name="Wingdings" fo:font-size="10pt" style:font-size-asian="10pt"/>
    </style:style>
    <text:list-style style:name="LS34">
      <text:list-level-style-bullet text:bullet-char="" text:style-name="List3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5Level0" style:family="text">
      <style:text-properties style:font-name="Symbol" fo:font-size="10pt" style:font-size-asian="10pt"/>
    </style:style>
    <style:style style:name="List35Level1" style:family="text">
      <style:text-properties style:font-name="Courier New" fo:font-size="10pt" style:font-size-asian="10pt"/>
    </style:style>
    <style:style style:name="List35Level2" style:family="text">
      <style:text-properties style:font-name="Wingdings" fo:font-size="10pt" style:font-size-asian="10pt"/>
    </style:style>
    <style:style style:name="List35Level3" style:family="text">
      <style:text-properties style:font-name="Wingdings" fo:font-size="10pt" style:font-size-asian="10pt"/>
    </style:style>
    <style:style style:name="List35Level4" style:family="text">
      <style:text-properties style:font-name="Wingdings" fo:font-size="10pt" style:font-size-asian="10pt"/>
    </style:style>
    <style:style style:name="List35Level5" style:family="text">
      <style:text-properties style:font-name="Wingdings" fo:font-size="10pt" style:font-size-asian="10pt"/>
    </style:style>
    <style:style style:name="List35Level6" style:family="text">
      <style:text-properties style:font-name="Wingdings" fo:font-size="10pt" style:font-size-asian="10pt"/>
    </style:style>
    <style:style style:name="List35Level7" style:family="text">
      <style:text-properties style:font-name="Wingdings" fo:font-size="10pt" style:font-size-asian="10pt"/>
    </style:style>
    <style:style style:name="List35Level8" style:family="text">
      <style:text-properties style:font-name="Wingdings" fo:font-size="10pt" style:font-size-asian="10pt"/>
    </style:style>
    <text:list-style style:name="LS35">
      <text:list-level-style-bullet text:bullet-char="" text:style-name="List3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6Level0" style:family="text">
      <style:text-properties style:font-name="Symbol" fo:font-size="10pt" style:font-size-asian="10pt"/>
    </style:style>
    <style:style style:name="List36Level1" style:family="text">
      <style:text-properties style:font-name="Courier New" fo:font-size="10pt" style:font-size-asian="10pt"/>
    </style:style>
    <style:style style:name="List36Level2" style:family="text">
      <style:text-properties style:font-name="Wingdings" fo:font-size="10pt" style:font-size-asian="10pt"/>
    </style:style>
    <style:style style:name="List36Level3" style:family="text">
      <style:text-properties style:font-name="Wingdings" fo:font-size="10pt" style:font-size-asian="10pt"/>
    </style:style>
    <style:style style:name="List36Level4" style:family="text">
      <style:text-properties style:font-name="Wingdings" fo:font-size="10pt" style:font-size-asian="10pt"/>
    </style:style>
    <style:style style:name="List36Level5" style:family="text">
      <style:text-properties style:font-name="Wingdings" fo:font-size="10pt" style:font-size-asian="10pt"/>
    </style:style>
    <style:style style:name="List36Level6" style:family="text">
      <style:text-properties style:font-name="Wingdings" fo:font-size="10pt" style:font-size-asian="10pt"/>
    </style:style>
    <style:style style:name="List36Level7" style:family="text">
      <style:text-properties style:font-name="Wingdings" fo:font-size="10pt" style:font-size-asian="10pt"/>
    </style:style>
    <style:style style:name="List36Level8" style:family="text">
      <style:text-properties style:font-name="Wingdings" fo:font-size="10pt" style:font-size-asian="10pt"/>
    </style:style>
    <text:list-style style:name="LS36">
      <text:list-level-style-bullet text:bullet-char="" text:style-name="List3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7Level0" style:family="text">
      <style:text-properties style:font-name="Symbol" fo:font-size="10pt" style:font-size-asian="10pt"/>
    </style:style>
    <style:style style:name="List37Level1" style:family="text">
      <style:text-properties style:font-name="Courier New" fo:font-size="10pt" style:font-size-asian="10pt"/>
    </style:style>
    <style:style style:name="List37Level2" style:family="text">
      <style:text-properties style:font-name="Wingdings" fo:font-size="10pt" style:font-size-asian="10pt"/>
    </style:style>
    <style:style style:name="List37Level3" style:family="text">
      <style:text-properties style:font-name="Wingdings" fo:font-size="10pt" style:font-size-asian="10pt"/>
    </style:style>
    <style:style style:name="List37Level4" style:family="text">
      <style:text-properties style:font-name="Wingdings" fo:font-size="10pt" style:font-size-asian="10pt"/>
    </style:style>
    <style:style style:name="List37Level5" style:family="text">
      <style:text-properties style:font-name="Wingdings" fo:font-size="10pt" style:font-size-asian="10pt"/>
    </style:style>
    <style:style style:name="List37Level6" style:family="text">
      <style:text-properties style:font-name="Wingdings" fo:font-size="10pt" style:font-size-asian="10pt"/>
    </style:style>
    <style:style style:name="List37Level7" style:family="text">
      <style:text-properties style:font-name="Wingdings" fo:font-size="10pt" style:font-size-asian="10pt"/>
    </style:style>
    <style:style style:name="List37Level8" style:family="text">
      <style:text-properties style:font-name="Wingdings" fo:font-size="10pt" style:font-size-asian="10pt"/>
    </style:style>
    <text:list-style style:name="LS37">
      <text:list-level-style-bullet text:bullet-char="" text:style-name="List3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8Level0" style:family="text">
      <style:text-properties style:font-name="Symbol" fo:font-size="10pt" style:font-size-asian="10pt"/>
    </style:style>
    <style:style style:name="List38Level1" style:family="text">
      <style:text-properties style:font-name="Courier New" fo:font-size="10pt" style:font-size-asian="10pt"/>
    </style:style>
    <style:style style:name="List38Level2" style:family="text">
      <style:text-properties style:font-name="Wingdings" fo:font-size="10pt" style:font-size-asian="10pt"/>
    </style:style>
    <style:style style:name="List38Level3" style:family="text">
      <style:text-properties style:font-name="Wingdings" fo:font-size="10pt" style:font-size-asian="10pt"/>
    </style:style>
    <style:style style:name="List38Level4" style:family="text">
      <style:text-properties style:font-name="Wingdings" fo:font-size="10pt" style:font-size-asian="10pt"/>
    </style:style>
    <style:style style:name="List38Level5" style:family="text">
      <style:text-properties style:font-name="Wingdings" fo:font-size="10pt" style:font-size-asian="10pt"/>
    </style:style>
    <style:style style:name="List38Level6" style:family="text">
      <style:text-properties style:font-name="Wingdings" fo:font-size="10pt" style:font-size-asian="10pt"/>
    </style:style>
    <style:style style:name="List38Level7" style:family="text">
      <style:text-properties style:font-name="Wingdings" fo:font-size="10pt" style:font-size-asian="10pt"/>
    </style:style>
    <style:style style:name="List38Level8" style:family="text">
      <style:text-properties style:font-name="Wingdings" fo:font-size="10pt" style:font-size-asian="10pt"/>
    </style:style>
    <text:list-style style:name="LS38">
      <text:list-level-style-bullet text:bullet-char="" text:style-name="List3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9Level0" style:family="text">
      <style:text-properties style:font-name="Symbol" fo:font-size="10pt" style:font-size-asian="10pt"/>
    </style:style>
    <style:style style:name="List39Level1" style:family="text">
      <style:text-properties style:font-name="Courier New" fo:font-size="10pt" style:font-size-asian="10pt"/>
    </style:style>
    <style:style style:name="List39Level2" style:family="text">
      <style:text-properties style:font-name="Wingdings" fo:font-size="10pt" style:font-size-asian="10pt"/>
    </style:style>
    <style:style style:name="List39Level3" style:family="text">
      <style:text-properties style:font-name="Wingdings" fo:font-size="10pt" style:font-size-asian="10pt"/>
    </style:style>
    <style:style style:name="List39Level4" style:family="text">
      <style:text-properties style:font-name="Wingdings" fo:font-size="10pt" style:font-size-asian="10pt"/>
    </style:style>
    <style:style style:name="List39Level5" style:family="text">
      <style:text-properties style:font-name="Wingdings" fo:font-size="10pt" style:font-size-asian="10pt"/>
    </style:style>
    <style:style style:name="List39Level6" style:family="text">
      <style:text-properties style:font-name="Wingdings" fo:font-size="10pt" style:font-size-asian="10pt"/>
    </style:style>
    <style:style style:name="List39Level7" style:family="text">
      <style:text-properties style:font-name="Wingdings" fo:font-size="10pt" style:font-size-asian="10pt"/>
    </style:style>
    <style:style style:name="List39Level8" style:family="text">
      <style:text-properties style:font-name="Wingdings" fo:font-size="10pt" style:font-size-asian="10pt"/>
    </style:style>
    <text:list-style style:name="LS39">
      <text:list-level-style-bullet text:bullet-char="" text:style-name="List3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26cm" fo:page-height="29.722cm" fo:padding-top="0.136cm" fo:border-top="#000000 0.018cm solid" fo:margin-top="0.847cm" fo:padding-bottom="0.915cm" fo:border-bottom="#000000 0.018cm solid" fo:margin-bottom="0.847cm" fo:padding-left="0.136cm" fo:border-left="#000000 0.018cm solid" fo:margin-left="0.847cm" fo:padding-right="0cm" fo:border-right="#000000 0.018cm solid" fo:margin-right="0.847cm"/>
      <style:footer-style>
        <style:header-footer-properties fo:min-height="-1.529cm" style:dynamic-spacing="true"/>
      </style:footer-style>
    </style:page-layout>
    <style:style style:name="P1" style:family="paragraph" style:parent-style-name="Body_20_Text" style:master-page-name="MasterPage2">
      <style:paragraph-properties fo:line-height="6%" fo:margin-left="0cm"/>
      <style:text-properties fo:font-size="9pt" style:font-size-asian="9pt" style:font-size-complex="9pt"/>
    </style:style>
    <style:page-layout style:name="pm2">
      <style:page-layout-properties style:print-orientation="landscape" fo:page-width="29.722cm" fo:page-height="21.026cm" fo:padding-top="0cm" fo:border-top="#000000 0.018cm solid" fo:margin-top="0.847cm" fo:padding-bottom="0.912cm" fo:border-bottom="#000000 0.018cm solid" fo:margin-bottom="0.847cm" fo:padding-left="0.386cm" fo:border-left="#000000 0.018cm solid" fo:margin-left="0.847cm" fo:padding-right="1.358cm" fo:border-right="#000000 0.018cm solid" fo:margin-right="0.847cm"/>
      <style:footer-style>
        <style:header-footer-properties fo:min-height="-0.778cm" style:dynamic-spacing="true"/>
      </style:footer-style>
    </style:page-layout>
    <style:style style:name="P2" style:family="paragraph" style:parent-style-name="Body_20_Text">
      <style:paragraph-properties fo:line-height="6%" fo:margin-left="0cm"/>
      <style:text-properties fo:font-size="9pt" style:font-size-asian="9pt" style:font-size-complex="9pt"/>
    </style:style>
    <style:page-layout style:name="pm3">
      <style:page-layout-properties style:print-orientation="portrait" fo:page-width="21.026cm" fo:page-height="29.722cm" fo:padding-top="0.386cm" fo:border-top="#000000 0.018cm solid" fo:margin-top="0.847cm" fo:padding-bottom="0.912cm" fo:border-bottom="#000000 0.018cm solid" fo:margin-bottom="0.847cm" fo:padding-left="0.159cm" fo:border-left="#000000 0.018cm solid" fo:margin-left="0.847cm" fo:padding-right="0.134cm" fo:border-right="#000000 0.018cm solid" fo:margin-right="0.847cm"/>
      <style:footer-style>
        <style:header-footer-properties fo:min-height="-0.526cm" style:dynamic-spacing="true"/>
      </style:footer-style>
    </style:page-layout>
    <style:style style:name="P3" style:family="paragraph" style:parent-style-name="Body_20_Text">
      <style:paragraph-properties fo:line-height="6%" fo:margin-left="0cm"/>
      <style:text-properties fo:font-size="9pt" style:font-size-asian="9pt" style:font-size-complex="9pt"/>
    </style:style>
  </office:automatic-styles>
  <office:master-styles>
    <style:master-page style:name="Standard" style:page-layout-name="pm1">
      <style:footer>
        <text:p text:style-name="P1"/>
      </style:footer>
    </style:master-page>
    <style:master-page style:name="MasterPage1" style:page-layout-name="pm2">
      <style:footer>
        <text:p text:style-name="P2"/>
      </style:footer>
    </style:master-page>
    <style:master-page style:name="MasterPage2" style:page-layout-name="pm3">
      <style:footer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Peace and Stability Programme in Mozambique</dc:title>
    <meta:initial-creator>Pallu Modi</meta:initial-creator>
    <meta:creation-date>2026-07-02T14:58:00</meta:creation-date>
    <dc:creator>Marcia Mavale</dc:creator>
    <dc:date>2026-07-02T15:07:00</dc:date>
    <meta:editing-cycles>3</meta:editing-cycles>
    <meta:editing-duration>PT9M</meta:editing-duration>
    <meta:document-statistic meta:page-count="21" meta:paragraph-count="126" meta:row-count="449" meta:word-count="9458" meta:character-count="63244" meta:non-whitespace-character-count="53912"/>
    <meta:user-defined meta:name="ClassificationContentMarkingFooterFontProps">#000000,10,Aptos</meta:user-defined>
    <meta:user-defined meta:name="ClassificationContentMarkingFooterShapeIds">29b2bca9,1ad1e5f6,63ea3086,687867f3</meta:user-defined>
    <meta:user-defined meta:name="ClassificationContentMarkingFooterText">OFFICIAL</meta:user-defined>
    <meta:user-defined meta:name="ClassificationContentMarkingHeaderFontProps">#000000,10,Aptos</meta:user-defined>
    <meta:user-defined meta:name="ClassificationContentMarkingHeaderShapeIds">2193e597,29a0e998,79ddc493</meta:user-defined>
    <meta:user-defined meta:name="ClassificationContentMarkingHeaderText">OFFICIAL</meta:user-defined>
    <meta:user-defined meta:name="ContentTypeId">0x010100A9E804AD2130B047BEB1B1355903FA590800ED679DF3167D2648B926FCD058AD1A3B</meta:user-defined>
    <meta:user-defined meta:name="Created" meta:value-type="date">2026-02-16T00:00:00</meta:user-defined>
    <meta:user-defined meta:name="Creator">Microsoft® Word for Microsoft 365</meta:user-defined>
    <meta:user-defined meta:name="LastSaved" meta:value-type="date">2026-02-25T00:00:00</meta:user-defined>
    <meta:user-defined meta:name="MediaServiceImageTags"/>
    <meta:user-defined meta:name="Producer">Microsoft® Word for Microsoft 365</meta:user-defined>
  </office:meta>
</office:document-meta>
</file>