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6.1.0 -->
  <office:font-face-decls>
    <style:font-face style:name="Arial" svg:font-family="Arial" style:font-pitch="variable" style:font-family-generic="swiss"/>
    <style:font-face style:name="Times New Roman" svg:font-family="Times New Roman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Symbol" svg:font-family="Symbol" style:font-pitch="variable" style:font-family-generic="roman" style:font-charset="x-symbol"/>
    <style:font-face style:name="Calibri" svg:font-family="Calibri" style:font-pitch="variable" style:font-family-generic="swiss"/>
    <style:font-face style:name="Segoe UI" svg:font-family="Segoe UI" style:font-pitch="variable" style:font-family-generic="swiss"/>
    <style:font-face style:name="Calibri Light" svg:font-family="Calibri Light" style:font-pitch="variable" style:font-family-generic="swiss"/>
  </office:font-face-decls>
  <office:automatic-styles>
    <style:style style:name="P1" style:family="paragraph" style:parent-style-name="Heading_20_2" style:master-page-name="Standard">
      <style:paragraph-properties fo:text-align="center"/>
    </style:style>
    <style:style style:name="T1_1" style:family="text">
      <style:text-properties fo:font-style="normal" style:font-style-asian="normal"/>
    </style:style>
    <style:style style:name="P2" style:family="paragraph" style:parent-style-name="Normal">
      <style:text-properties fo:font-size="11pt" style:font-size-asian="11pt" style:font-size-complex="11pt" fo:font-weight="bold" style:font-weight-asian="bold"/>
    </style:style>
    <style:style style:name="Table1" style:family="table">
      <style:table-properties table:align="left" style:width="15.903cm" fo:margin-left="0cm"/>
    </style:style>
    <style:style style:name="Column1" style:family="table-column">
      <style:table-column-properties style:column-width="6.992cm"/>
    </style:style>
    <style:style style:name="Column2" style:family="table-column">
      <style:table-column-properties style:column-width="4.251cm"/>
    </style:style>
    <style:style style:name="Column3" style:family="table-column">
      <style:table-column-properties style:column-width="4.66cm"/>
    </style:style>
    <style:style style:name="Row1" style:family="table-row">
      <style:table-row-properties style:min-row-height="0.718cm"/>
    </style:style>
    <style:style style:name="Cell1" style:family="table-cell">
      <style:table-cell-properties style:vertical-align="top" fo:border-top="#000000 0.018cm solid" fo:border-bottom="#000000 0.009cm dotte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fo:line-height="100%" fo:margin-bottom="0cm"/>
    </style:style>
    <style:style style:name="T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3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Row2" style:family="table-row">
      <style:table-row-properties style:min-row-height="0.728cm"/>
    </style:style>
    <style:style style:name="Cell2" style:family="table-cell">
      <style:table-cell-properties style:vertical-align="top" fo:border-top="#000000 0.009cm dotted" fo:border-bottom="#000000 0.009cm dotted" fo:padding-left="0.19cm" fo:border-left="#000000 0.018cm solid" fo:padding-right="0.19cm" fo:border-right="#000000 0.009cm dotted" fo:wrap-option="wrap"/>
    </style:style>
    <style:style style:name="P4" style:family="paragraph" style:parent-style-name="Normal">
      <style:paragraph-properties fo:line-height="100%" fo:margin-bottom="0cm"/>
    </style:style>
    <style:style style:name="T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4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3" style:family="table-cell">
      <style:table-cell-properties style:vertical-align="top" fo:border-top="#000000 0.009cm dotted" fo:border-bottom="#000000 0.009cm dotted" fo:padding-left="0.19cm" fo:border-left="#000000 0.009cm dotted" fo:padding-right="0.19cm" fo:border-right="#000000 0.018cm solid" fo:wrap-option="wrap"/>
    </style:style>
    <style:style style:name="P5" style:family="paragraph" style:parent-style-name="Normal">
      <style:paragraph-properties fo:line-height="100%" fo:margin-bottom="0cm"/>
    </style:style>
    <style:style style:name="T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5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5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5_4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Row3" style:family="table-row">
      <style:table-row-properties style:min-row-height="0.529cm"/>
    </style:style>
    <style:style style:name="Cell4" style:family="table-cell">
      <style:table-cell-properties style:vertical-align="top" fo:border-top="#000000 0.009cm dotted" fo:border-bottom="#000000 0.018cm solid" fo:padding-left="0.19cm" fo:border-left="#000000 0.018cm solid" fo:padding-right="0.19cm" fo:border-right="#000000 0.009cm dotted" fo:wrap-option="wrap"/>
    </style:style>
    <style:style style:name="P6" style:family="paragraph" style:parent-style-name="Normal">
      <style:paragraph-properties fo:line-height="100%" fo:margin-bottom="0cm"/>
    </style:style>
    <style:style style:name="T6_1" style:family="text">
      <style:text-properties style:font-name="Arial" fo:font-size="10pt" style:font-name-asian="Times New Roman" style:font-size-asian="10pt" style:font-name-complex="Times New Roman" style:font-size-complex="11pt" fo:language="fr" fo:language-asian="en" fo:language-complex="ar" fo:country="FR" fo:country-asian="GB" fo:country-complex="SA" fo:font-weight="bold" style:font-weight-asian="bold"/>
    </style:style>
    <style:style style:name="T6_2" style:family="text">
      <style:text-properties style:font-name="Arial" fo:font-size="10pt" style:font-name-asian="Times New Roman" style:font-size-asian="10pt" style:font-name-complex="Times New Roman" style:font-size-complex="11pt" fo:language="fr" fo:language-asian="en" fo:language-complex="ar" fo:country="FR" fo:country-asian="GB" fo:country-complex="SA" fo:font-weight="bold" style:font-weight-asian="bold"/>
    </style:style>
    <style:style style:name="T6_3" style:family="text">
      <style:text-properties style:font-name="Arial" fo:font-size="10pt" style:font-name-asian="Times New Roman" style:font-size-asian="10pt" style:font-name-complex="Times New Roman" style:font-size-complex="11pt" fo:language="fr" fo:language-asian="en" fo:language-complex="ar" fo:country="FR" fo:country-asian="GB" fo:country-complex="SA" fo:font-weight="bold" style:font-weight-asian="bold"/>
    </style:style>
    <style:style style:name="P7" style:family="paragraph" style:parent-style-name="Normal">
      <style:paragraph-properties fo:line-height="100%" fo:margin-bottom="0cm"/>
    </style:style>
    <style:style style:name="T7_1" style:family="text">
      <style:text-properties style:font-name="Arial" fo:font-size="10pt" style:font-name-asian="Times New Roman" style:font-size-asian="10pt" style:font-name-complex="Times New Roman" style:font-size-complex="10pt" fo:language="fr" fo:language-asian="en" fo:language-complex="ar" fo:country="FR" fo:country-asian="GB" fo:country-complex="SA" fo:font-weight="bold" style:font-weight-asian="bold" style:font-weight-complex="bold"/>
    </style:style>
    <style:style style:name="Cell5" style:family="table-cell">
      <style:table-cell-properties style:vertical-align="top" fo:border-top="#000000 0.009cm dotted" fo:border-bottom="#000000 0.018cm solid" fo:padding-left="0.19cm" fo:border-left="#000000 0.009cm dotted" fo:padding-right="0.19cm" fo:border-right="#000000 0.009cm dotted" fo:wrap-option="wrap"/>
    </style:style>
    <style:style style:name="P8" style:family="paragraph" style:parent-style-name="Normal">
      <style:paragraph-properties fo:line-height="100%" fo:margin-bottom="0cm"/>
    </style:style>
    <style:style style:name="T8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8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8_3" style:family="text">
      <style:text-properties style:font-name="Arial" fo:font-size="10pt" style:font-name-asian="Times New Roman" style:font-size-asian="10pt" style:font-name-complex="Times New Roman" style:font-size-complex="12pt" fo:language="en" fo:language-asian="en" fo:language-complex="ar" fo:country="GB" fo:country-asian="GB" fo:country-complex="SA"/>
    </style:style>
    <style:style style:name="T8_4" style:family="text">
      <style:text-properties style:font-name="Arial" fo:font-size="10pt" style:font-name-asian="Times New Roman" style:font-size-asian="10pt" style:font-name-complex="Times New Roman" style:font-size-complex="12pt" fo:language="en" fo:language-asian="en" fo:language-complex="ar" fo:country="GB" fo:country-asian="GB" fo:country-complex="SA"/>
    </style:style>
    <style:style style:name="Cell6" style:family="table-cell">
      <style:table-cell-properties style:vertical-align="top" fo:border-top="#000000 0.009cm dotted" fo:border-bottom="#000000 0.018cm solid" fo:padding-left="0.19cm" fo:border-left="#000000 0.009cm dotted" fo:padding-right="0.19cm" fo:border-right="#000000 0.018cm solid" fo:wrap-option="wrap"/>
    </style:style>
    <style:style style:name="P9" style:family="paragraph" style:parent-style-name="Normal">
      <style:paragraph-properties fo:line-height="100%" fo:margin-bottom="0cm"/>
    </style:style>
    <style:style style:name="T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9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9_3" style:family="text">
      <style:text-properties style:font-name="Arial" fo:font-size="10pt" style:font-name-asian="Times New Roman" style:font-size-asian="10pt" style:font-name-complex="Times New Roman" style:font-size-complex="12pt" fo:language="en" fo:language-asian="en" fo:language-complex="ar" fo:country="GB" fo:country-asian="GB" fo:country-complex="SA"/>
    </style:style>
    <style:style style:name="P10" style:family="paragraph" style:parent-style-name="Normal">
      <style:text-properties fo:font-size="11pt" style:font-size-asian="11pt" style:font-size-complex="11pt" fo:font-weight="bold" style:font-weight-asian="bold"/>
    </style:style>
    <style:style style:name="P11" style:family="paragraph" style:parent-style-name="Normal"/>
    <style:style style:name="T11_1" style:family="text">
      <style:text-properties fo:font-size="11pt" style:font-size-asian="11pt" style:font-size-complex="11pt" fo:font-weight="bold" style:font-weight-asian="bold"/>
    </style:style>
    <style:style style:name="Table2" style:family="table">
      <style:table-properties table:align="left" style:width="15.903cm" fo:margin-left="0cm"/>
    </style:style>
    <style:style style:name="Column4" style:family="table-column">
      <style:table-column-properties style:column-width="3.932cm"/>
    </style:style>
    <style:style style:name="Column5" style:family="table-column">
      <style:table-column-properties style:column-width="1.871cm"/>
    </style:style>
    <style:style style:name="Column6" style:family="table-column">
      <style:table-column-properties style:column-width="1.871cm"/>
    </style:style>
    <style:style style:name="Column7" style:family="table-column">
      <style:table-column-properties style:column-width="1.371cm"/>
    </style:style>
    <style:style style:name="Column8" style:family="table-column">
      <style:table-column-properties style:column-width="1.371cm"/>
    </style:style>
    <style:style style:name="Column9" style:family="table-column">
      <style:table-column-properties style:column-width="1.371cm"/>
    </style:style>
    <style:style style:name="Column10" style:family="table-column">
      <style:table-column-properties style:column-width="1.372cm"/>
    </style:style>
    <style:style style:name="Column11" style:family="table-column">
      <style:table-column-properties style:column-width="1.372cm"/>
    </style:style>
    <style:style style:name="Column12" style:family="table-column">
      <style:table-column-properties style:column-width="1.372cm"/>
    </style:style>
    <style:style style:name="Row4" style:family="table-row"/>
    <style:style style:name="Cell7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line-height="100%" fo:margin-bottom="0cm"/>
    </style:style>
    <style:style style:name="T1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line-height="100%" fo:margin-bottom="0cm"/>
    </style:style>
    <style:style style:name="T1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line-height="100%" fo:margin-bottom="0cm"/>
    </style:style>
    <style:style style:name="T1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Row5" style:family="table-row"/>
    <style:style style:name="Cell16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line-height="100%" fo:margin-bottom="0cm"/>
    </style:style>
    <style:style style:name="T21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line-height="100%" fo:margin-bottom="0cm"/>
    </style:style>
    <style:style style:name="T2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line-height="100%" fo:margin-bottom="0cm"/>
    </style:style>
    <style:style style:name="T23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Row6" style:family="table-row">
      <style:table-row-properties style:min-row-height="0.545cm"/>
    </style:style>
    <style:style style:name="Cell25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line-height="100%" fo:margin-bottom="0cm"/>
    </style:style>
    <style:style style:name="T3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30_2" style:family="text">
      <style:text-properties style:font-name="Arial" fo:font-size="11pt" style:font-name-asian="Times New Roman" style:font-size-asian="11pt" style:font-name-complex="Times New Roman" style:font-size-complex="12pt" fo:language="en" fo:language-asian="en" fo:language-complex="ar" fo:country="GB" fo:country-asian="GB" fo:country-complex="SA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line-height="100%" fo:margin-bottom="0cm"/>
    </style:style>
    <style:style style:name="T31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line-height="100%" fo:margin-bottom="0cm"/>
    </style:style>
    <style:style style:name="T3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P39" style:family="paragraph" style:parent-style-name="Normal">
      <style:text-properties fo:font-size="11pt" style:font-size-asian="11pt" style:font-size-complex="11pt" fo:font-weight="bold" style:font-weight-asian="bold"/>
    </style:style>
    <style:style style:name="Table3" style:family="table">
      <style:table-properties table:align="left" style:width="15.93cm" fo:margin-left="-0.009cm"/>
    </style:style>
    <style:style style:name="Column13" style:family="table-column">
      <style:table-column-properties style:column-width="6.401cm"/>
    </style:style>
    <style:style style:name="Column14" style:family="table-column">
      <style:table-column-properties style:column-width="9.529cm"/>
    </style:style>
    <style:style style:name="Row7" style:family="table-row">
      <style:table-row-properties style:min-row-height="0.626cm"/>
    </style:style>
    <style:style style:name="Cell34" style:family="table-cell">
      <style:table-cell-properties fo:background-color="#b4c6e7" style:vertical-align="top" fo:padding-left="0.19cm" fo:padding-right="0.19cm" fo:wrap-option="wrap"/>
    </style:style>
    <style:style style:name="P40" style:family="paragraph" style:parent-style-name="Normal">
      <style:paragraph-properties fo:line-height="100%" fo:margin-bottom="0cm"/>
    </style:style>
    <style:style style:name="T4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35" style:family="table-cell">
      <style:table-cell-properties style:vertical-align="top" fo:padding-left="0.19cm" fo:padding-right="0.19cm" fo:wrap-option="wrap"/>
    </style:style>
    <style:style style:name="P41" style:family="paragraph" style:parent-style-name="Normal">
      <style:paragraph-properties fo:line-height="100%" fo:margin-bottom="0cm"/>
    </style:style>
    <style:style style:name="T41_1" style:family="text"/>
    <style:style style:name="T41_2" style:family="text" style:parent-style-name="Internet_20_link">
      <style:text-properties fo:color="#0563c1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 style:text-underline-style="solid" style:text-underline-color="font-color"/>
    </style:style>
    <style:style style:name="Row8" style:family="table-row">
      <style:table-row-properties style:min-row-height="0.711cm"/>
    </style:style>
    <style:style style:name="Cell36" style:family="table-cell">
      <style:table-cell-properties fo:background-color="#b4c6e7" style:vertical-align="top" fo:padding-left="0.19cm" fo:padding-right="0.19cm" fo:wrap-option="wrap"/>
    </style:style>
    <style:style style:name="P42" style:family="paragraph" style:parent-style-name="Normal">
      <style:paragraph-properties fo:line-height="100%" fo:margin-bottom="0cm"/>
    </style:style>
    <style:style style:name="T4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42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42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37" style:family="table-cell">
      <style:table-cell-properties style:vertical-align="top" fo:padding-left="0.19cm" fo:padding-right="0.19cm" fo:wrap-option="wrap"/>
    </style:style>
    <style:style style:name="P43" style:family="paragraph" style:parent-style-name="Normal">
      <style:paragraph-properties fo:line-height="100%" fo:margin-bottom="0cm"/>
    </style:style>
    <style:style style:name="T43_1" style:family="text"/>
    <style:style style:name="T43_2" style:family="text" style:parent-style-name="Internet_20_link">
      <style:text-properties fo:color="#0563c1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 style:text-underline-style="solid" style:text-underline-color="font-color"/>
    </style:style>
    <style:style style:name="P44" style:family="paragraph" style:parent-style-name="Normal">
      <style:text-properties fo:font-size="11pt" style:font-size-asian="11pt" style:font-size-complex="11pt" fo:font-weight="bold" style:font-weight-asian="bold"/>
    </style:style>
    <style:style style:name="P45" style:family="paragraph" style:parent-style-name="Normal"/>
    <style:style style:name="T45_1" style:family="text">
      <style:text-properties fo:font-size="14pt" style:font-size-asian="14pt" fo:font-weight="bold" style:font-weight-asian="bold"/>
    </style:style>
    <style:style style:name="T45_2" style:family="text">
      <style:text-properties fo:font-size="14pt" style:font-size-asian="14pt" fo:font-weight="bold" style:font-weight-asian="bold"/>
    </style:style>
    <style:style style:name="P46" style:family="paragraph" style:parent-style-name="Normal">
      <style:text-properties fo:font-size="11pt" style:font-size-asian="11pt" style:font-size-complex="11pt" fo:font-weight="bold" style:font-weight-asian="bold"/>
    </style:style>
    <style:style style:name="P47" style:family="paragraph" style:parent-style-name="Normal"/>
    <style:style style:name="T47_1" style:family="text">
      <style:text-properties fo:font-size="11pt" style:font-size-asian="11pt" style:font-size-complex="11pt" fo:font-weight="bold" style:font-weight-asian="bold"/>
    </style:style>
    <style:style style:name="P48" style:family="paragraph" style:parent-style-name="Normal">
      <style:paragraph-properties fo:text-align="justify"/>
      <style:text-properties fo:font-size="11pt" style:font-size-asian="11pt" style:font-size-complex="11pt" fo:font-weight="bold" style:font-weight-asian="bold"/>
    </style:style>
    <style:style style:name="P49" style:family="paragraph" style:parent-style-name="Normal">
      <style:paragraph-properties fo:text-align="justify" fo:margin-bottom="0.212cm"/>
    </style:style>
    <style:style style:name="T49_1" style:family="text">
      <style:text-properties fo:font-size="11pt" style:font-size-asian="11pt" style:font-size-complex="11pt"/>
    </style:style>
    <style:style style:name="P50" style:family="paragraph" style:parent-style-name="Normal">
      <style:paragraph-properties fo:text-align="justify" fo:margin-bottom="0.212cm"/>
    </style:style>
    <style:style style:name="T50_1" style:family="text">
      <style:text-properties fo:font-size="11pt" style:font-size-asian="11pt" style:font-size-complex="11pt"/>
    </style:style>
    <style:style style:name="T50_2" style:family="text">
      <style:text-properties fo:font-size="11pt" style:font-size-asian="11pt" style:font-size-complex="11pt"/>
    </style:style>
    <style:style style:name="T50_3" style:family="text">
      <style:text-properties fo:font-size="11pt" style:font-size-asian="11pt" style:font-size-complex="11pt"/>
    </style:style>
    <style:style style:name="P51" style:family="paragraph" style:parent-style-name="Normal">
      <style:paragraph-properties fo:margin-bottom="0.212cm"/>
    </style:style>
    <style:style style:name="T51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52" style:family="paragraph" style:parent-style-name="Normal">
      <style:paragraph-properties fo:text-align="justify" fo:margin-bottom="0.212cm"/>
    </style:style>
    <style:style style:name="T52_1" style:family="text">
      <style:text-properties fo:font-size="11pt" style:font-size-asian="11pt" style:font-name-complex="Arial" style:font-size-complex="11pt"/>
    </style:style>
    <style:style style:name="P53" style:family="paragraph" style:parent-style-name="Normal">
      <style:paragraph-properties fo:text-align="justify" fo:margin-bottom="0.212cm"/>
    </style:style>
    <style:style style:name="T53_1" style:family="text">
      <style:text-properties fo:font-size="11pt" style:font-size-asian="11pt" style:font-name-complex="Arial" style:font-size-complex="11pt"/>
    </style:style>
    <style:style style:name="T53_2" style:family="text">
      <style:text-properties fo:font-size="11pt" style:font-size-asian="11pt" style:font-name-complex="Arial" style:font-size-complex="11pt"/>
    </style:style>
    <style:style style:name="T53_3" style:family="text">
      <style:text-properties fo:font-size="11pt" style:font-size-asian="11pt" style:font-name-complex="Arial" style:font-size-complex="11pt"/>
    </style:style>
    <style:style style:name="T53_4" style:family="text">
      <style:text-properties fo:font-size="11pt" style:font-size-asian="11pt" style:font-name-complex="Arial" style:font-size-complex="11pt"/>
    </style:style>
    <style:style style:name="T53_5" style:family="text">
      <style:text-properties fo:font-size="11pt" style:font-size-asian="11pt" style:font-name-complex="Arial" style:font-size-complex="11pt"/>
    </style:style>
    <style:style style:name="T53_6" style:family="text">
      <style:text-properties fo:font-size="11pt" style:font-size-asian="11pt" style:font-name-complex="Arial" style:font-size-complex="11pt"/>
    </style:style>
    <style:style style:name="T53_7" style:family="text">
      <style:text-properties fo:font-size="11pt" style:font-size-asian="11pt" style:font-name-complex="Arial" style:font-size-complex="11pt"/>
    </style:style>
    <style:style style:name="T53_8" style:family="text">
      <style:text-properties fo:font-size="11pt" style:font-size-asian="11pt" style:font-name-complex="Arial" style:font-size-complex="11pt"/>
    </style:style>
    <style:style style:name="T53_9" style:family="text">
      <style:text-properties fo:font-size="11pt" style:font-size-asian="11pt" style:font-name-complex="Arial" style:font-size-complex="11pt"/>
    </style:style>
    <style:style style:name="T53_10" style:family="text">
      <style:text-properties fo:font-size="11pt" style:font-size-asian="11pt" style:font-name-complex="Arial" style:font-size-complex="11pt"/>
    </style:style>
    <style:style style:name="T53_11" style:family="text">
      <style:text-properties fo:font-size="11pt" style:font-size-asian="11pt" style:font-name-complex="Arial" style:font-size-complex="11pt"/>
    </style:style>
    <style:style style:name="T53_12" style:family="text">
      <style:text-properties fo:font-size="11pt" style:font-size-asian="11pt" style:font-name-complex="Arial" style:font-size-complex="11pt"/>
    </style:style>
    <style:style style:name="T53_13" style:family="text">
      <style:text-properties fo:font-size="11pt" style:font-size-asian="11pt" style:font-name-complex="Arial" style:font-size-complex="11pt"/>
    </style:style>
    <style:style style:name="T53_14" style:family="text">
      <style:text-properties fo:font-size="11pt" style:font-size-asian="11pt" style:font-name-complex="Arial" style:font-size-complex="11pt"/>
    </style:style>
    <style:style style:name="T53_15" style:family="text">
      <style:text-properties fo:font-size="11pt" style:font-size-asian="11pt" style:font-name-complex="Arial" style:font-size-complex="11pt"/>
    </style:style>
    <style:style style:name="T53_16" style:family="text">
      <style:text-properties fo:font-size="11pt" style:font-size-asian="11pt" style:font-name-complex="Arial" style:font-size-complex="11pt"/>
    </style:style>
    <style:style style:name="T53_17" style:family="text">
      <style:text-properties fo:font-size="11pt" style:font-size-asian="11pt" style:font-name-complex="Arial" style:font-size-complex="11pt"/>
    </style:style>
    <style:style style:name="T53_18" style:family="text">
      <style:text-properties fo:font-size="11pt" style:font-size-asian="11pt" style:font-name-complex="Arial" style:font-size-complex="11pt"/>
    </style:style>
    <style:style style:name="T53_19" style:family="text">
      <style:text-properties fo:font-size="11pt" style:font-size-asian="11pt" style:font-name-complex="Arial" style:font-size-complex="11pt"/>
    </style:style>
    <style:style style:name="T53_20" style:family="text">
      <style:text-properties fo:font-size="11pt" style:font-size-asian="11pt" style:font-name-complex="Arial" style:font-size-complex="11pt"/>
    </style:style>
    <style:style style:name="T53_21" style:family="text">
      <style:text-properties fo:font-size="11pt" style:font-size-asian="11pt" style:font-name-complex="Arial" style:font-size-complex="11pt"/>
    </style:style>
    <style:style style:name="T53_22" style:family="text">
      <style:text-properties fo:font-size="11pt" style:font-size-asian="11pt" style:font-name-complex="Arial" style:font-size-complex="11pt"/>
    </style:style>
    <style:style style:name="T53_23" style:family="text">
      <style:text-properties fo:font-size="11pt" style:font-size-asian="11pt" style:font-name-complex="Arial" style:font-size-complex="11pt"/>
    </style:style>
    <style:style style:name="T53_24" style:family="text">
      <style:text-properties fo:font-size="11pt" style:font-size-asian="11pt" style:font-name-complex="Arial" style:font-size-complex="11pt"/>
    </style:style>
    <style:style style:name="T53_25" style:family="text">
      <style:text-properties fo:font-size="11pt" style:font-size-asian="11pt" style:font-name-complex="Arial" style:font-size-complex="11pt"/>
    </style:style>
    <style:style style:name="T53_26" style:family="text">
      <style:text-properties fo:font-size="11pt" style:font-size-asian="11pt" style:font-name-complex="Arial" style:font-size-complex="11pt"/>
    </style:style>
    <style:style style:name="T53_27" style:family="text">
      <style:text-properties fo:font-size="11pt" style:font-size-asian="11pt" style:font-name-complex="Arial" style:font-size-complex="11pt"/>
    </style:style>
    <style:style style:name="P54" style:family="paragraph" style:parent-style-name="Normal">
      <style:paragraph-properties fo:text-align="justify" fo:margin-bottom="0.212cm"/>
    </style:style>
    <style:style style:name="T54_1" style:family="text">
      <style:text-properties fo:font-size="11pt" style:font-size-asian="11pt" style:font-name-complex="Arial" style:font-size-complex="11pt"/>
    </style:style>
    <style:style style:name="T54_2" style:family="text">
      <style:text-properties fo:font-size="11pt" style:font-size-asian="11pt" style:font-name-complex="Arial" style:font-size-complex="11pt"/>
    </style:style>
    <style:style style:name="T54_3" style:family="text">
      <style:text-properties fo:font-size="11pt" style:font-size-asian="11pt" style:font-name-complex="Arial" style:font-size-complex="11pt"/>
    </style:style>
    <style:style style:name="T54_4" style:family="text">
      <style:text-properties fo:font-size="11pt" style:font-size-asian="11pt" style:font-name-complex="Arial" style:font-size-complex="11pt"/>
    </style:style>
    <style:style style:name="T54_5" style:family="text">
      <style:text-properties fo:font-size="11pt" style:font-size-asian="11pt" style:font-name-complex="Arial" style:font-size-complex="11pt"/>
    </style:style>
    <style:style style:name="T54_6" style:family="text">
      <style:text-properties fo:font-size="11pt" style:font-size-asian="11pt" style:font-name-complex="Arial" style:font-size-complex="11pt"/>
    </style:style>
    <style:style style:name="T54_7" style:family="text">
      <style:text-properties fo:font-size="11pt" style:font-size-asian="11pt" style:font-name-complex="Arial" style:font-size-complex="11pt"/>
    </style:style>
    <style:style style:name="T54_8" style:family="text">
      <style:text-properties fo:font-size="11pt" style:font-size-asian="11pt" style:font-name-complex="Arial" style:font-size-complex="11pt"/>
    </style:style>
    <style:style style:name="T54_9" style:family="text">
      <style:text-properties fo:font-size="11pt" style:font-size-asian="11pt" style:font-name-complex="Arial" style:font-size-complex="11pt"/>
    </style:style>
    <style:style style:name="T54_10" style:family="text">
      <style:text-properties fo:font-size="11pt" style:font-size-asian="11pt" style:font-name-complex="Arial" style:font-size-complex="11pt"/>
    </style:style>
    <style:style style:name="T54_11" style:family="text">
      <style:text-properties fo:font-size="11pt" style:font-size-asian="11pt" style:font-name-complex="Arial" style:font-size-complex="11pt"/>
    </style:style>
    <style:style style:name="T54_12" style:family="text">
      <style:text-properties fo:font-size="11pt" style:font-size-asian="11pt" style:font-name-complex="Arial" style:font-size-complex="11pt"/>
    </style:style>
    <style:style style:name="T54_13" style:family="text">
      <style:text-properties fo:font-size="11pt" style:font-size-asian="11pt" style:font-name-complex="Arial" style:font-size-complex="11pt"/>
    </style:style>
    <style:style style:name="T54_14" style:family="text">
      <style:text-properties fo:font-size="11pt" style:font-size-asian="11pt" style:font-name-complex="Arial" style:font-size-complex="11pt"/>
    </style:style>
    <style:style style:name="T54_15" style:family="text">
      <style:text-properties fo:font-size="11pt" style:font-size-asian="11pt" style:font-name-complex="Arial" style:font-size-complex="11pt"/>
    </style:style>
    <style:style style:name="T54_16" style:family="text">
      <style:text-properties fo:font-size="11pt" style:font-size-asian="11pt" style:font-name-complex="Arial" style:font-size-complex="11pt"/>
    </style:style>
    <style:style style:name="T54_17" style:family="text">
      <style:text-properties fo:font-size="11pt" style:font-size-asian="11pt" style:font-name-complex="Arial" style:font-size-complex="11pt"/>
    </style:style>
    <style:style style:name="T54_18" style:family="text">
      <style:text-properties fo:font-size="11pt" style:font-size-asian="11pt" style:font-name-complex="Arial" style:font-size-complex="11pt"/>
    </style:style>
    <style:style style:name="T54_19" style:family="text">
      <style:text-properties fo:font-size="11pt" style:font-size-asian="11pt" style:font-name-complex="Arial" style:font-size-complex="11pt"/>
    </style:style>
    <style:style style:name="T54_20" style:family="text">
      <style:text-properties fo:font-size="11pt" style:font-size-asian="11pt" style:font-name-complex="Arial" style:font-size-complex="11pt"/>
    </style:style>
    <style:style style:name="T54_21" style:family="text">
      <style:text-properties fo:font-size="11pt" style:font-size-asian="11pt" style:font-name-complex="Arial" style:font-size-complex="11pt"/>
    </style:style>
    <style:style style:name="T54_22" style:family="text">
      <style:text-properties fo:font-size="11pt" style:font-size-asian="11pt" style:font-name-complex="Arial" style:font-size-complex="11pt"/>
    </style:style>
    <style:style style:name="T54_23" style:family="text">
      <style:text-properties fo:font-size="11pt" style:font-size-asian="11pt" style:font-name-complex="Arial" style:font-size-complex="11pt"/>
    </style:style>
    <style:style style:name="T54_24" style:family="text">
      <style:text-properties fo:font-size="11pt" style:font-size-asian="11pt" style:font-name-complex="Arial" style:font-size-complex="11pt"/>
    </style:style>
    <style:style style:name="T54_25" style:family="text">
      <style:text-properties fo:font-size="11pt" style:font-size-asian="11pt" style:font-name-complex="Arial" style:font-size-complex="11pt"/>
    </style:style>
    <style:style style:name="T54_26" style:family="text">
      <style:text-properties fo:font-size="11pt" style:font-size-asian="11pt" style:font-name-complex="Arial" style:font-size-complex="11pt"/>
    </style:style>
    <style:style style:name="T54_27" style:family="text">
      <style:text-properties fo:font-size="11pt" style:font-size-asian="11pt" style:font-name-complex="Arial" style:font-size-complex="11pt"/>
    </style:style>
    <style:style style:name="T54_28" style:family="text">
      <style:text-properties fo:font-size="11pt" style:font-size-asian="11pt" style:font-name-complex="Arial" style:font-size-complex="11pt"/>
    </style:style>
    <style:style style:name="T54_29" style:family="text">
      <style:text-properties fo:font-size="11pt" style:font-size-asian="11pt" style:font-name-complex="Arial" style:font-size-complex="11pt"/>
    </style:style>
    <style:style style:name="P55" style:family="paragraph" style:parent-style-name="Normal">
      <style:paragraph-properties fo:text-align="justify" fo:margin-bottom="0.212cm"/>
    </style:style>
    <style:style style:name="T55_1" style:family="text">
      <style:text-properties fo:font-size="11pt" style:font-size-asian="11pt" style:font-name-complex="Arial" style:font-size-complex="11pt"/>
    </style:style>
    <style:style style:name="T55_2" style:family="text">
      <style:text-properties fo:font-size="11pt" style:font-size-asian="11pt" style:font-name-complex="Arial" style:font-size-complex="11pt"/>
    </style:style>
    <style:style style:name="T55_3" style:family="text">
      <style:text-properties fo:font-size="11pt" style:font-size-asian="11pt" style:font-name-complex="Arial" style:font-size-complex="11pt"/>
    </style:style>
    <style:style style:name="T55_4" style:family="text">
      <style:text-properties fo:font-size="11pt" style:font-size-asian="11pt" style:font-name-complex="Arial" style:font-size-complex="11pt"/>
    </style:style>
    <style:style style:name="T55_5" style:family="text">
      <style:text-properties fo:font-size="11pt" style:font-size-asian="11pt" style:font-name-complex="Arial" style:font-size-complex="11pt"/>
    </style:style>
    <style:style style:name="T55_6" style:family="text">
      <style:text-properties fo:font-size="11pt" style:font-size-asian="11pt" style:font-name-complex="Arial" style:font-size-complex="11pt"/>
    </style:style>
    <style:style style:name="T55_7" style:family="text">
      <style:text-properties fo:font-size="11pt" style:font-size-asian="11pt" style:font-name-complex="Arial" style:font-size-complex="11pt"/>
    </style:style>
    <style:style style:name="T55_8" style:family="text">
      <style:text-properties fo:font-size="11pt" style:font-size-asian="11pt" style:font-name-complex="Arial" style:font-size-complex="11pt"/>
    </style:style>
    <style:style style:name="T55_9" style:family="text">
      <style:text-properties fo:font-size="11pt" style:font-size-asian="11pt" style:font-name-complex="Arial" style:font-size-complex="11pt"/>
    </style:style>
    <style:style style:name="T55_10" style:family="text">
      <style:text-properties fo:font-size="11pt" style:font-size-asian="11pt" style:font-name-complex="Arial" style:font-size-complex="11pt"/>
    </style:style>
    <style:style style:name="T55_11" style:family="text">
      <style:text-properties fo:font-size="11pt" style:font-size-asian="11pt" style:font-name-complex="Arial" style:font-size-complex="11pt"/>
    </style:style>
    <style:style style:name="T55_12" style:family="text">
      <style:text-properties fo:font-size="11pt" style:font-size-asian="11pt" style:font-name-complex="Arial" style:font-size-complex="11pt"/>
    </style:style>
    <style:style style:name="T55_13" style:family="text">
      <style:text-properties fo:font-size="11pt" style:font-size-asian="11pt" style:font-name-complex="Arial" style:font-size-complex="11pt"/>
    </style:style>
    <style:style style:name="T55_14" style:family="text">
      <style:text-properties fo:font-size="11pt" style:font-size-asian="11pt" style:font-name-complex="Arial" style:font-size-complex="11pt"/>
    </style:style>
    <style:style style:name="T55_15" style:family="text">
      <style:text-properties fo:font-size="11pt" style:font-size-asian="11pt" style:font-name-complex="Arial" style:font-size-complex="11pt"/>
    </style:style>
    <style:style style:name="T55_16" style:family="text">
      <style:text-properties fo:font-size="11pt" style:font-size-asian="11pt" style:font-name-complex="Arial" style:font-size-complex="11pt"/>
    </style:style>
    <style:style style:name="T55_17" style:family="text">
      <style:text-properties fo:font-size="11pt" style:font-size-asian="11pt" style:font-name-complex="Arial" style:font-size-complex="11pt"/>
    </style:style>
    <style:style style:name="T55_18" style:family="text">
      <style:text-properties fo:font-size="11pt" style:font-size-asian="11pt" style:font-name-complex="Arial" style:font-size-complex="11pt"/>
    </style:style>
    <style:style style:name="T55_19" style:family="text">
      <style:text-properties fo:font-size="11pt" style:font-size-asian="11pt" style:font-name-complex="Arial" style:font-size-complex="11pt"/>
    </style:style>
    <style:style style:name="T55_20" style:family="text">
      <style:text-properties fo:font-size="11pt" style:font-size-asian="11pt" style:font-name-complex="Arial" style:font-size-complex="11pt"/>
    </style:style>
    <style:style style:name="T55_21" style:family="text">
      <style:text-properties fo:font-size="11pt" style:font-size-asian="11pt" style:font-name-complex="Arial" style:font-size-complex="11pt"/>
    </style:style>
    <style:style style:name="T55_22" style:family="text">
      <style:text-properties fo:font-size="11pt" style:font-size-asian="11pt" style:font-name-complex="Arial" style:font-size-complex="11pt"/>
    </style:style>
    <style:style style:name="T55_23" style:family="text">
      <style:text-properties fo:font-size="11pt" style:font-size-asian="11pt" style:font-name-complex="Arial" style:font-size-complex="11pt"/>
    </style:style>
    <style:style style:name="P56" style:family="paragraph" style:parent-style-name="Normal">
      <style:paragraph-properties fo:text-align="justify" fo:margin-bottom="0.212cm"/>
    </style:style>
    <style:style style:name="T56_1" style:family="text">
      <style:text-properties fo:font-size="11pt" style:font-size-asian="11pt" style:font-name-complex="Arial" style:font-size-complex="11pt"/>
    </style:style>
    <style:style style:name="T56_2" style:family="text">
      <style:text-properties fo:font-size="11pt" style:font-size-asian="11pt" style:font-name-complex="Arial" style:font-size-complex="11pt"/>
    </style:style>
    <style:style style:name="T56_3" style:family="text">
      <style:text-properties fo:font-size="11pt" style:font-size-asian="11pt" style:font-name-complex="Arial" style:font-size-complex="11pt"/>
    </style:style>
    <style:style style:name="T56_4" style:family="text">
      <style:text-properties fo:font-size="11pt" style:font-size-asian="11pt" style:font-name-complex="Arial" style:font-size-complex="11pt"/>
    </style:style>
    <style:style style:name="T56_5" style:family="text">
      <style:text-properties fo:font-size="11pt" style:font-size-asian="11pt" style:font-name-complex="Arial" style:font-size-complex="11pt"/>
    </style:style>
    <style:style style:name="T56_6" style:family="text">
      <style:text-properties fo:font-size="11pt" style:font-size-asian="11pt" style:font-name-complex="Arial" style:font-size-complex="11pt"/>
    </style:style>
    <style:style style:name="T56_7" style:family="text">
      <style:text-properties fo:font-size="11pt" style:font-size-asian="11pt" style:font-name-complex="Arial" style:font-size-complex="11pt"/>
    </style:style>
    <style:style style:name="T56_8" style:family="text">
      <style:text-properties fo:font-size="11pt" style:font-size-asian="11pt" style:font-name-complex="Arial" style:font-size-complex="11pt"/>
    </style:style>
    <style:style style:name="T56_9" style:family="text">
      <style:text-properties fo:font-size="11pt" style:font-size-asian="11pt" style:font-name-complex="Arial" style:font-size-complex="11pt"/>
    </style:style>
    <style:style style:name="T56_10" style:family="text">
      <style:text-properties fo:font-size="11pt" style:font-size-asian="11pt" style:font-name-complex="Arial" style:font-size-complex="11pt"/>
    </style:style>
    <style:style style:name="T56_11" style:family="text">
      <style:text-properties fo:font-size="11pt" style:font-size-asian="11pt" style:font-name-complex="Arial" style:font-size-complex="11pt"/>
    </style:style>
    <style:style style:name="T56_12" style:family="text">
      <style:text-properties fo:font-size="11pt" style:font-size-asian="11pt" style:font-name-complex="Arial" style:font-size-complex="11pt"/>
    </style:style>
    <style:style style:name="T56_13" style:family="text">
      <style:text-properties fo:font-size="11pt" style:font-size-asian="11pt" style:font-name-complex="Arial" style:font-size-complex="11pt"/>
    </style:style>
    <style:style style:name="T56_14" style:family="text">
      <style:text-properties fo:font-size="11pt" style:font-size-asian="11pt" style:font-name-complex="Arial" style:font-size-complex="11pt"/>
    </style:style>
    <style:style style:name="T56_15" style:family="text">
      <style:text-properties fo:font-size="11pt" style:font-size-asian="11pt" style:font-name-complex="Arial" style:font-size-complex="11pt"/>
    </style:style>
    <style:style style:name="T56_16" style:family="text">
      <style:text-properties fo:font-size="11pt" style:font-size-asian="11pt" style:font-name-complex="Arial" style:font-size-complex="11pt"/>
    </style:style>
    <style:style style:name="T56_17" style:family="text">
      <style:text-properties fo:font-size="11pt" style:font-size-asian="11pt" style:font-name-complex="Arial" style:font-size-complex="11pt"/>
    </style:style>
    <style:style style:name="T56_18" style:family="text">
      <style:text-properties fo:font-size="11pt" style:font-size-asian="11pt" style:font-name-complex="Arial" style:font-size-complex="11pt"/>
    </style:style>
    <style:style style:name="T56_19" style:family="text">
      <style:text-properties fo:font-size="11pt" style:font-size-asian="11pt" style:font-name-complex="Arial" style:font-size-complex="11pt"/>
    </style:style>
    <style:style style:name="T56_20" style:family="text">
      <style:text-properties fo:font-size="11pt" style:font-size-asian="11pt" style:font-name-complex="Arial" style:font-size-complex="11pt"/>
    </style:style>
    <style:style style:name="T56_21" style:family="text">
      <style:text-properties fo:font-size="11pt" style:font-size-asian="11pt" style:font-name-complex="Arial" style:font-size-complex="11pt"/>
    </style:style>
    <style:style style:name="T56_22" style:family="text">
      <style:text-properties fo:font-size="11pt" style:font-size-asian="11pt" style:font-name-complex="Arial" style:font-size-complex="11pt"/>
    </style:style>
    <style:style style:name="T56_23" style:family="text">
      <style:text-properties fo:font-size="11pt" style:font-size-asian="11pt" style:font-name-complex="Arial" style:font-size-complex="11pt"/>
    </style:style>
    <style:style style:name="T56_24" style:family="text">
      <style:text-properties fo:font-size="11pt" style:font-size-asian="11pt" style:font-name-complex="Arial" style:font-size-complex="11pt"/>
    </style:style>
    <style:style style:name="T56_25" style:family="text">
      <style:text-properties fo:font-size="11pt" style:font-size-asian="11pt" style:font-name-complex="Arial" style:font-size-complex="11pt"/>
    </style:style>
    <style:style style:name="T56_26" style:family="text">
      <style:text-properties fo:font-size="11pt" style:font-size-asian="11pt" style:font-name-complex="Arial" style:font-size-complex="11pt"/>
    </style:style>
    <style:style style:name="T56_27" style:family="text">
      <style:text-properties fo:font-size="11pt" style:font-size-asian="11pt" style:font-name-complex="Arial" style:font-size-complex="11pt"/>
    </style:style>
    <style:style style:name="P57" style:family="paragraph" style:parent-style-name="Normal">
      <style:paragraph-properties fo:margin-bottom="0.212cm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</style:style>
    <style:style style:name="T57_1" style:family="text">
      <style:text-properties fo:font-size="11pt" style:font-size-asian="11pt" style:font-size-complex="11pt" fo:font-weight="bold" style:font-weight-asian="bold" style:font-weight-complex="bold"/>
    </style:style>
    <style:style style:name="P58" style:family="paragraph" style:parent-style-name="Normal">
      <style:paragraph-properties fo:text-align="justify" fo:margin-bottom="0.212cm"/>
    </style:style>
    <style:style style:name="T58_1" style:family="text">
      <style:text-properties fo:font-size="11pt" style:font-size-asian="11pt" style:font-name-complex="Arial" style:font-size-complex="11pt"/>
    </style:style>
    <style:style style:name="T58_2" style:family="text">
      <style:text-properties fo:font-size="11pt" style:font-size-asian="11pt" style:font-name-complex="Arial" style:font-size-complex="11pt"/>
    </style:style>
    <style:style style:name="T58_3" style:family="text">
      <style:text-properties fo:font-size="11pt" style:font-size-asian="11pt" style:font-name-complex="Arial" style:font-size-complex="11pt"/>
    </style:style>
    <style:style style:name="T58_4" style:family="text">
      <style:text-properties fo:font-size="11pt" style:font-size-asian="11pt" style:font-name-complex="Arial" style:font-size-complex="11pt"/>
    </style:style>
    <style:style style:name="T58_5" style:family="text">
      <style:text-properties fo:font-size="11pt" style:font-size-asian="11pt" style:font-name-complex="Arial" style:font-size-complex="11pt"/>
    </style:style>
    <style:style style:name="T58_6" style:family="text">
      <style:text-properties fo:font-size="11pt" style:font-size-asian="11pt" style:font-name-complex="Arial" style:font-size-complex="11pt"/>
    </style:style>
    <style:style style:name="T58_7" style:family="text">
      <style:text-properties fo:font-size="11pt" style:font-size-asian="11pt" style:font-name-complex="Arial" style:font-size-complex="11pt"/>
    </style:style>
    <style:style style:name="T58_8" style:family="text">
      <style:text-properties fo:font-size="11pt" style:font-size-asian="11pt" style:font-name-complex="Arial" style:font-size-complex="11pt"/>
    </style:style>
    <style:style style:name="T58_9" style:family="text">
      <style:text-properties fo:font-size="11pt" style:font-size-asian="11pt" style:font-name-complex="Arial" style:font-size-complex="11pt"/>
    </style:style>
    <style:style style:name="T58_10" style:family="text">
      <style:text-properties fo:font-size="11pt" style:font-size-asian="11pt" style:font-name-complex="Arial" style:font-size-complex="11pt"/>
    </style:style>
    <style:style style:name="T58_11" style:family="text">
      <style:text-properties fo:font-size="11pt" style:font-size-asian="11pt" style:font-name-complex="Arial" style:font-size-complex="11pt"/>
    </style:style>
    <style:style style:name="T58_12" style:family="text">
      <style:text-properties fo:font-size="11pt" style:font-size-asian="11pt" style:font-name-complex="Arial" style:font-size-complex="11pt"/>
    </style:style>
    <style:style style:name="T58_13" style:family="text">
      <style:text-properties fo:font-size="11pt" style:font-size-asian="11pt" style:font-name-complex="Arial" style:font-size-complex="11pt"/>
    </style:style>
    <style:style style:name="T58_14" style:family="text">
      <style:text-properties fo:font-size="11pt" style:font-size-asian="11pt" style:font-name-complex="Arial" style:font-size-complex="11pt"/>
    </style:style>
    <style:style style:name="T58_15" style:family="text">
      <style:text-properties fo:font-size="11pt" style:font-size-asian="11pt" style:font-name-complex="Arial" style:font-size-complex="11pt"/>
    </style:style>
    <style:style style:name="T58_16" style:family="text">
      <style:text-properties fo:font-size="11pt" style:font-size-asian="11pt" style:font-name-complex="Arial" style:font-size-complex="11pt"/>
    </style:style>
    <style:style style:name="T58_17" style:family="text">
      <style:text-properties fo:font-size="11pt" style:font-size-asian="11pt" style:font-name-complex="Arial" style:font-size-complex="11pt"/>
    </style:style>
    <style:style style:name="T58_18" style:family="text">
      <style:text-properties fo:font-size="11pt" style:font-size-asian="11pt" style:font-name-complex="Arial" style:font-size-complex="11pt"/>
    </style:style>
    <style:style style:name="T58_19" style:family="text">
      <style:text-properties fo:font-size="11pt" style:font-size-asian="11pt" style:font-name-complex="Arial" style:font-size-complex="11pt"/>
    </style:style>
    <style:style style:name="T58_20" style:family="text">
      <style:text-properties fo:font-size="11pt" style:font-size-asian="11pt" style:font-name-complex="Arial" style:font-size-complex="11pt"/>
    </style:style>
    <style:style style:name="T58_21" style:family="text">
      <style:text-properties fo:font-size="11pt" style:font-size-asian="11pt" style:font-name-complex="Arial" style:font-size-complex="11pt"/>
    </style:style>
    <style:style style:name="T58_22" style:family="text">
      <style:text-properties fo:font-size="11pt" style:font-size-asian="11pt" style:font-name-complex="Arial" style:font-size-complex="11pt"/>
    </style:style>
    <style:style style:name="T58_23" style:family="text">
      <style:text-properties fo:font-size="11pt" style:font-size-asian="11pt" style:font-name-complex="Arial" style:font-size-complex="11pt"/>
    </style:style>
    <style:style style:name="T58_24" style:family="text">
      <style:text-properties fo:font-size="11pt" style:font-size-asian="11pt" style:font-name-complex="Arial" style:font-size-complex="11pt"/>
    </style:style>
    <style:style style:name="T58_25" style:family="text">
      <style:text-properties fo:font-size="11pt" style:font-size-asian="11pt" style:font-name-complex="Arial" style:font-size-complex="11pt"/>
    </style:style>
    <style:style style:name="P59" style:family="paragraph" style:parent-style-name="Normal">
      <style:paragraph-properties fo:text-align="justify" fo:margin-bottom="0.212cm"/>
    </style:style>
    <style:style style:name="T59_1" style:family="text">
      <style:text-properties fo:font-size="11pt" style:font-size-asian="11pt" style:font-name-complex="Arial" style:font-size-complex="11pt"/>
    </style:style>
    <style:style style:name="T59_2" style:family="text">
      <style:text-properties fo:font-size="11pt" style:font-size-asian="11pt" style:font-name-complex="Arial" style:font-size-complex="11pt"/>
    </style:style>
    <style:style style:name="T59_3" style:family="text">
      <style:text-properties fo:font-size="11pt" style:font-size-asian="11pt" style:font-name-complex="Arial" style:font-size-complex="11pt"/>
    </style:style>
    <style:style style:name="T59_4" style:family="text">
      <style:text-properties fo:font-size="11pt" style:font-size-asian="11pt" style:font-name-complex="Arial" style:font-size-complex="11pt"/>
    </style:style>
    <style:style style:name="T59_5" style:family="text">
      <style:text-properties fo:font-size="11pt" style:font-size-asian="11pt" style:font-name-complex="Arial" style:font-size-complex="11pt"/>
    </style:style>
    <style:style style:name="T59_6" style:family="text">
      <style:text-properties fo:font-size="11pt" style:font-size-asian="11pt" style:font-name-complex="Arial" style:font-size-complex="11pt"/>
    </style:style>
    <style:style style:name="T59_7" style:family="text">
      <style:text-properties fo:font-size="11pt" style:font-size-asian="11pt" style:font-name-complex="Arial" style:font-size-complex="11pt"/>
    </style:style>
    <style:style style:name="P60" style:family="paragraph" style:parent-style-name="Normal">
      <style:paragraph-properties fo:text-align="justify" fo:margin-bottom="0.212cm"/>
    </style:style>
    <style:style style:name="T60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60_2" style:family="text">
      <style:text-properties fo:font-size="11pt" style:font-size-asian="11pt" style:font-name-complex="Arial" style:font-size-complex="11pt"/>
    </style:style>
    <style:style style:name="T60_3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60_4" style:family="text">
      <style:text-properties fo:font-size="11pt" style:font-size-asian="11pt" style:font-name-complex="Arial" style:font-size-complex="11pt"/>
    </style:style>
    <style:style style:name="T60_5" style:family="text">
      <style:text-properties fo:font-size="11pt" style:font-size-asian="11pt" style:font-name-complex="Arial" style:font-size-complex="11pt"/>
    </style:style>
    <style:style style:name="T60_6" style:family="text">
      <style:text-properties fo:font-size="11pt" style:font-size-asian="11pt" style:font-name-complex="Arial" style:font-size-complex="11pt"/>
    </style:style>
    <style:style style:name="T60_7" style:family="text">
      <style:text-properties fo:font-size="11pt" style:font-size-asian="11pt" style:font-name-complex="Arial" style:font-size-complex="11pt"/>
    </style:style>
    <style:style style:name="T60_8" style:family="text">
      <style:text-properties fo:font-size="11pt" style:font-size-asian="11pt" style:font-name-complex="Arial" style:font-size-complex="11pt"/>
    </style:style>
    <style:style style:name="T60_9" style:family="text">
      <style:text-properties fo:font-size="11pt" style:font-size-asian="11pt" style:font-name-complex="Arial" style:font-size-complex="11pt"/>
    </style:style>
    <style:style style:name="T60_10" style:family="text">
      <style:text-properties fo:font-size="11pt" style:font-size-asian="11pt" style:font-name-complex="Arial" style:font-size-complex="11pt"/>
    </style:style>
    <style:style style:name="T60_11" style:family="text">
      <style:text-properties fo:font-size="11pt" style:font-size-asian="11pt" style:font-name-complex="Arial" style:font-size-complex="11pt"/>
    </style:style>
    <style:style style:name="T60_12" style:family="text">
      <style:text-properties fo:font-size="11pt" style:font-size-asian="11pt" style:font-name-complex="Arial" style:font-size-complex="11pt"/>
    </style:style>
    <style:style style:name="T60_13" style:family="text">
      <style:text-properties fo:font-size="11pt" style:font-size-asian="11pt" style:font-name-complex="Arial" style:font-size-complex="11pt"/>
    </style:style>
    <style:style style:name="T60_14" style:family="text">
      <style:text-properties fo:font-size="11pt" style:font-size-asian="11pt" style:font-name-complex="Arial" style:font-size-complex="11pt"/>
    </style:style>
    <style:style style:name="T60_15" style:family="text">
      <style:text-properties fo:font-size="11pt" style:font-size-asian="11pt" style:font-name-complex="Arial" style:font-size-complex="11pt"/>
    </style:style>
    <style:style style:name="T60_16" style:family="text">
      <style:text-properties fo:font-size="11pt" style:font-size-asian="11pt" style:font-name-complex="Arial" style:font-size-complex="11pt"/>
    </style:style>
    <style:style style:name="T60_17" style:family="text">
      <style:text-properties fo:font-size="11pt" style:font-size-asian="11pt" style:font-name-complex="Arial" style:font-size-complex="11pt"/>
    </style:style>
    <style:style style:name="T60_18" style:family="text">
      <style:text-properties fo:font-size="11pt" style:font-size-asian="11pt" style:font-name-complex="Arial" style:font-size-complex="11pt"/>
    </style:style>
    <style:style style:name="T60_19" style:family="text">
      <style:text-properties fo:font-size="11pt" style:font-size-asian="11pt" style:font-name-complex="Arial" style:font-size-complex="11pt"/>
    </style:style>
    <style:style style:name="T60_20" style:family="text">
      <style:text-properties fo:font-size="11pt" style:font-size-asian="11pt" style:font-name-complex="Arial" style:font-size-complex="11pt"/>
    </style:style>
    <style:style style:name="T60_21" style:family="text">
      <style:text-properties fo:font-size="11pt" style:font-size-asian="11pt" style:font-name-complex="Arial" style:font-size-complex="11pt"/>
    </style:style>
    <style:style style:name="T60_22" style:family="text">
      <style:text-properties fo:font-size="11pt" style:font-size-asian="11pt" style:font-name-complex="Arial" style:font-size-complex="11pt"/>
    </style:style>
    <style:style style:name="T60_23" style:family="text">
      <style:text-properties fo:font-size="11pt" style:font-size-asian="11pt" style:font-name-complex="Arial" style:font-size-complex="11pt"/>
    </style:style>
    <style:style style:name="T60_24" style:family="text">
      <style:text-properties fo:font-size="11pt" style:font-size-asian="11pt" style:font-name-complex="Arial" style:font-size-complex="11pt"/>
    </style:style>
    <style:style style:name="T60_25" style:family="text">
      <style:text-properties fo:font-size="11pt" style:font-size-asian="11pt" style:font-name-complex="Arial" style:font-size-complex="11pt"/>
    </style:style>
    <style:style style:name="T60_26" style:family="text">
      <style:text-properties fo:font-size="11pt" style:font-size-asian="11pt" style:font-name-complex="Arial" style:font-size-complex="11pt"/>
    </style:style>
    <style:style style:name="T60_27" style:family="text">
      <style:text-properties fo:font-size="11pt" style:font-size-asian="11pt" style:font-name-complex="Arial" style:font-size-complex="11pt"/>
    </style:style>
    <style:style style:name="T60_28" style:family="text">
      <style:text-properties fo:font-size="11pt" style:font-size-asian="11pt" style:font-name-complex="Arial" style:font-size-complex="11pt"/>
    </style:style>
    <style:style style:name="T60_29" style:family="text">
      <style:text-properties fo:font-size="11pt" style:font-size-asian="11pt" style:font-name-complex="Arial" style:font-size-complex="11pt"/>
    </style:style>
    <style:style style:name="T60_30" style:family="text">
      <style:text-properties fo:font-size="11pt" style:font-size-asian="11pt" style:font-name-complex="Arial" style:font-size-complex="11pt"/>
    </style:style>
    <style:style style:name="T60_31" style:family="text">
      <style:text-properties fo:font-size="11pt" style:font-size-asian="11pt" style:font-name-complex="Arial" style:font-size-complex="11pt"/>
    </style:style>
    <style:style style:name="T60_32" style:family="text">
      <style:text-properties fo:font-size="11pt" style:font-size-asian="11pt" style:font-name-complex="Arial" style:font-size-complex="11pt"/>
    </style:style>
    <style:style style:name="T60_33" style:family="text">
      <style:text-properties fo:font-size="11pt" style:font-size-asian="11pt" style:font-name-complex="Arial" style:font-size-complex="11pt"/>
    </style:style>
    <style:style style:name="T60_34" style:family="text">
      <style:text-properties fo:font-size="11pt" style:font-size-asian="11pt" style:font-name-complex="Arial" style:font-size-complex="11pt"/>
    </style:style>
    <style:style style:name="T60_35" style:family="text">
      <style:text-properties fo:font-size="11pt" style:font-size-asian="11pt" style:font-name-complex="Arial" style:font-size-complex="11pt"/>
    </style:style>
    <style:style style:name="T60_36" style:family="text">
      <style:text-properties fo:font-size="11pt" style:font-size-asian="11pt" style:font-name-complex="Arial" style:font-size-complex="11pt"/>
    </style:style>
    <style:style style:name="T60_37" style:family="text">
      <style:text-properties fo:font-size="11pt" style:font-size-asian="11pt" style:font-name-complex="Arial" style:font-size-complex="11pt"/>
    </style:style>
    <style:style style:name="T60_38" style:family="text">
      <style:text-properties fo:font-size="11pt" style:font-size-asian="11pt" style:font-name-complex="Arial" style:font-size-complex="11pt"/>
    </style:style>
    <style:style style:name="P61" style:family="paragraph" style:parent-style-name="Normal">
      <style:paragraph-properties fo:text-align="justify" fo:margin-bottom="0.212cm"/>
    </style:style>
    <style:style style:name="T61_1" style:family="text">
      <style:text-properties fo:font-size="11pt" style:font-size-asian="11pt" style:font-name-complex="Arial" style:font-size-complex="11pt"/>
    </style:style>
    <style:style style:name="T61_2" style:family="text">
      <style:text-properties fo:font-size="11pt" style:font-size-asian="11pt" style:font-name-complex="Arial" style:font-size-complex="11pt"/>
    </style:style>
    <style:style style:name="T61_3" style:family="text">
      <style:text-properties fo:font-size="11pt" style:font-size-asian="11pt" style:font-name-complex="Arial" style:font-size-complex="11pt"/>
    </style:style>
    <style:style style:name="T61_4" style:family="text">
      <style:text-properties fo:font-size="11pt" style:font-size-asian="11pt" style:font-name-complex="Arial" style:font-size-complex="11pt"/>
    </style:style>
    <style:style style:name="T61_5" style:family="text">
      <style:text-properties fo:font-size="11pt" style:font-size-asian="11pt" style:font-name-complex="Arial" style:font-size-complex="11pt"/>
    </style:style>
    <style:style style:name="T61_6" style:family="text">
      <style:text-properties fo:font-size="11pt" style:font-size-asian="11pt" style:font-name-complex="Arial" style:font-size-complex="11pt"/>
    </style:style>
    <style:style style:name="T61_7" style:family="text">
      <style:text-properties fo:font-size="11pt" style:font-size-asian="11pt" style:font-name-complex="Arial" style:font-size-complex="11pt"/>
    </style:style>
    <style:style style:name="T61_8" style:family="text">
      <style:text-properties fo:font-size="11pt" style:font-size-asian="11pt" style:font-name-complex="Arial" style:font-size-complex="11pt"/>
    </style:style>
    <style:style style:name="T61_9" style:family="text">
      <style:text-properties fo:font-size="11pt" style:font-size-asian="11pt" style:font-name-complex="Arial" style:font-size-complex="11pt"/>
    </style:style>
    <style:style style:name="T61_10" style:family="text">
      <style:text-properties fo:font-size="11pt" style:font-size-asian="11pt" style:font-name-complex="Arial" style:font-size-complex="11pt"/>
    </style:style>
    <style:style style:name="T61_11" style:family="text">
      <style:text-properties fo:font-size="11pt" style:font-size-asian="11pt" style:font-name-complex="Arial" style:font-size-complex="11pt"/>
    </style:style>
    <style:style style:name="T61_12" style:family="text">
      <style:text-properties fo:font-size="11pt" style:font-size-asian="11pt" style:font-name-complex="Arial" style:font-size-complex="11pt"/>
    </style:style>
    <style:style style:name="T61_13" style:family="text">
      <style:text-properties fo:font-size="11pt" style:font-size-asian="11pt" style:font-name-complex="Arial" style:font-size-complex="11pt"/>
    </style:style>
    <style:style style:name="T61_14" style:family="text">
      <style:text-properties fo:font-size="11pt" style:font-size-asian="11pt" style:font-name-complex="Arial" style:font-size-complex="11pt"/>
    </style:style>
    <style:style style:name="T61_15" style:family="text">
      <style:text-properties fo:font-size="11pt" style:font-size-asian="11pt" style:font-name-complex="Arial" style:font-size-complex="11pt"/>
    </style:style>
    <style:style style:name="T61_16" style:family="text">
      <style:text-properties fo:font-size="11pt" style:font-size-asian="11pt" style:font-name-complex="Arial" style:font-size-complex="11pt"/>
    </style:style>
    <style:style style:name="T61_17" style:family="text">
      <style:text-properties fo:font-size="11pt" style:font-size-asian="11pt" style:font-name-complex="Arial" style:font-size-complex="11pt"/>
    </style:style>
    <style:style style:name="T61_18" style:family="text">
      <style:text-properties fo:font-size="11pt" style:font-size-asian="11pt" style:font-name-complex="Arial" style:font-size-complex="11pt"/>
    </style:style>
    <style:style style:name="T61_19" style:family="text">
      <style:text-properties fo:font-size="11pt" style:font-size-asian="11pt" style:font-name-complex="Arial" style:font-size-complex="11pt"/>
    </style:style>
    <style:style style:name="T61_20" style:family="text">
      <style:text-properties fo:font-size="11pt" style:font-size-asian="11pt" style:font-name-complex="Arial" style:font-size-complex="11pt"/>
    </style:style>
    <style:style style:name="T61_21" style:family="text">
      <style:text-properties fo:font-size="11pt" style:font-size-asian="11pt" style:font-name-complex="Arial" style:font-size-complex="11pt"/>
    </style:style>
    <style:style style:name="T61_22" style:family="text">
      <style:text-properties fo:font-size="11pt" style:font-size-asian="11pt" style:font-name-complex="Arial" style:font-size-complex="11pt"/>
    </style:style>
    <style:style style:name="T61_23" style:family="text">
      <style:text-properties fo:font-size="11pt" style:font-size-asian="11pt" style:font-name-complex="Arial" style:font-size-complex="11pt"/>
    </style:style>
    <style:style style:name="T61_24" style:family="text">
      <style:text-properties fo:font-size="11pt" style:font-size-asian="11pt" style:font-name-complex="Arial" style:font-size-complex="11pt"/>
    </style:style>
    <style:style style:name="T61_25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61_26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62" style:family="paragraph" style:parent-style-name="Normal">
      <style:paragraph-properties fo:text-align="justify" fo:margin-bottom="0.212cm"/>
    </style:style>
    <style:style style:name="T62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62_2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62_3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62_4" style:family="text">
      <style:text-properties fo:font-size="11pt" style:font-size-asian="11pt" style:font-name-complex="Arial" style:font-size-complex="11pt"/>
    </style:style>
    <style:style style:name="T62_5" style:family="text">
      <style:text-properties fo:font-size="11pt" style:font-size-asian="11pt" style:font-name-complex="Arial" style:font-size-complex="11pt"/>
    </style:style>
    <style:style style:name="T62_6" style:family="text">
      <style:text-properties fo:font-size="11pt" style:font-size-asian="11pt" style:font-name-complex="Arial" style:font-size-complex="11pt"/>
    </style:style>
    <style:style style:name="T62_7" style:family="text">
      <style:text-properties fo:font-size="11pt" style:font-size-asian="11pt" style:font-name-complex="Arial" style:font-size-complex="11pt"/>
    </style:style>
    <style:style style:name="T62_8" style:family="text">
      <style:text-properties fo:font-size="11pt" style:font-size-asian="11pt" style:font-name-complex="Arial" style:font-size-complex="11pt"/>
    </style:style>
    <style:style style:name="T62_9" style:family="text">
      <style:text-properties fo:font-size="11pt" style:font-size-asian="11pt" style:font-name-complex="Arial" style:font-size-complex="11pt"/>
    </style:style>
    <style:style style:name="T62_10" style:family="text">
      <style:text-properties fo:font-size="11pt" style:font-size-asian="11pt" style:font-name-complex="Arial" style:font-size-complex="11pt"/>
    </style:style>
    <style:style style:name="T62_11" style:family="text">
      <style:text-properties fo:font-size="11pt" style:font-size-asian="11pt" style:font-name-complex="Arial" style:font-size-complex="11pt"/>
    </style:style>
    <style:style style:name="T62_12" style:family="text">
      <style:text-properties fo:font-size="11pt" style:font-size-asian="11pt" style:font-name-complex="Arial" style:font-size-complex="11pt"/>
    </style:style>
    <style:style style:name="T62_13" style:family="text">
      <style:text-properties fo:font-size="11pt" style:font-size-asian="11pt" style:font-name-complex="Arial" style:font-size-complex="11pt"/>
    </style:style>
    <style:style style:name="T62_14" style:family="text">
      <style:text-properties fo:font-size="11pt" style:font-size-asian="11pt" style:font-name-complex="Arial" style:font-size-complex="11pt"/>
    </style:style>
    <style:style style:name="T62_15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63" style:family="paragraph" style:parent-style-name="Normal">
      <style:paragraph-properties fo:text-align="justify" fo:margin-bottom="0.212cm"/>
    </style:style>
    <style:style style:name="T63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63_2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63_3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63_4" style:family="text">
      <style:text-properties fo:font-size="11pt" style:font-size-asian="11pt" style:font-name-complex="Arial" style:font-size-complex="11pt"/>
    </style:style>
    <style:style style:name="T63_5" style:family="text">
      <style:text-properties fo:font-size="11pt" style:font-size-asian="11pt" style:font-name-complex="Arial" style:font-size-complex="11pt"/>
    </style:style>
    <style:style style:name="T63_6" style:family="text">
      <style:text-properties fo:font-size="11pt" style:font-size-asian="11pt" style:font-name-complex="Arial" style:font-size-complex="11pt"/>
    </style:style>
    <style:style style:name="T63_7" style:family="text">
      <style:text-properties fo:font-size="11pt" style:font-size-asian="11pt" style:font-name-complex="Arial" style:font-size-complex="11pt"/>
    </style:style>
    <style:style style:name="T63_8" style:family="text">
      <style:text-properties fo:font-size="11pt" style:font-size-asian="11pt" style:font-name-complex="Arial" style:font-size-complex="11pt"/>
    </style:style>
    <style:style style:name="T63_9" style:family="text">
      <style:text-properties fo:font-size="11pt" style:font-size-asian="11pt" style:font-name-complex="Arial" style:font-size-complex="11pt"/>
    </style:style>
    <style:style style:name="T63_10" style:family="text">
      <style:text-properties fo:font-size="11pt" style:font-size-asian="11pt" style:font-name-complex="Arial" style:font-size-complex="11pt"/>
    </style:style>
    <style:style style:name="T63_11" style:family="text">
      <style:text-properties fo:font-size="11pt" style:font-size-asian="11pt" style:font-name-complex="Arial" style:font-size-complex="11pt"/>
    </style:style>
    <style:style style:name="T63_12" style:family="text">
      <style:text-properties fo:font-size="11pt" style:font-size-asian="11pt" style:font-name-complex="Arial" style:font-size-complex="11pt"/>
    </style:style>
    <style:style style:name="T63_13" style:family="text">
      <style:text-properties fo:font-size="11pt" style:font-size-asian="11pt" style:font-name-complex="Arial" style:font-size-complex="11pt"/>
    </style:style>
    <style:style style:name="T63_14" style:family="text">
      <style:text-properties fo:font-size="11pt" style:font-size-asian="11pt" style:font-name-complex="Arial" style:font-size-complex="11pt"/>
    </style:style>
    <style:style style:name="T63_15" style:family="text">
      <style:text-properties fo:font-size="11pt" style:font-size-asian="11pt" style:font-name-complex="Arial" style:font-size-complex="11pt"/>
    </style:style>
    <style:style style:name="T63_16" style:family="text">
      <style:text-properties fo:font-size="11pt" style:font-size-asian="11pt" style:font-name-complex="Arial" style:font-size-complex="11pt"/>
    </style:style>
    <style:style style:name="T63_17" style:family="text">
      <style:text-properties fo:font-size="11pt" style:font-size-asian="11pt" style:font-name-complex="Arial" style:font-size-complex="11pt"/>
    </style:style>
    <style:style style:name="T63_18" style:family="text">
      <style:text-properties fo:font-size="11pt" style:font-size-asian="11pt" style:font-name-complex="Arial" style:font-size-complex="11pt"/>
    </style:style>
    <style:style style:name="P64" style:family="paragraph" style:parent-style-name="List_20_Paragraph">
      <style:paragraph-properties fo:text-align="justify" fo:margin-bottom="0.212cm"/>
      <style:text-properties fo:font-size="11pt" style:font-size-asian="11pt" style:font-name-complex="Arial" style:font-size-complex="11pt"/>
    </style:style>
    <style:style style:name="T64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64_2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64_3" style:family="text">
      <style:text-properties fo:font-size="11pt" style:font-size-asian="11pt" style:font-name-complex="Arial" style:font-size-complex="11pt"/>
    </style:style>
    <style:style style:name="T64_4" style:family="text">
      <style:text-properties fo:font-size="11pt" style:font-size-asian="11pt" style:font-name-complex="Arial" style:font-size-complex="11pt"/>
    </style:style>
    <style:style style:name="T64_5" style:family="text">
      <style:text-properties fo:font-size="11pt" style:font-size-asian="11pt" style:font-name-complex="Arial" style:font-size-complex="11pt"/>
    </style:style>
    <style:style style:name="T64_6" style:family="text">
      <style:text-properties fo:font-size="11pt" style:font-size-asian="11pt" style:font-name-complex="Arial" style:font-size-complex="11pt"/>
    </style:style>
    <style:style style:name="T64_7" style:family="text">
      <style:text-properties fo:font-size="11pt" style:font-size-asian="11pt" style:font-name-complex="Arial" style:font-size-complex="11pt"/>
    </style:style>
    <style:style style:name="T64_8" style:family="text">
      <style:text-properties fo:font-size="11pt" style:font-size-asian="11pt" style:font-name-complex="Arial" style:font-size-complex="11pt"/>
    </style:style>
    <style:style style:name="P65" style:family="paragraph" style:parent-style-name="List_20_Paragraph">
      <style:paragraph-properties fo:text-align="justify" fo:margin-bottom="0.212cm" fo:margin-left="1.9cm"/>
      <style:text-properties fo:font-size="11pt" style:font-size-asian="11pt" style:font-name-complex="Arial" style:font-size-complex="11pt"/>
    </style:style>
    <style:style style:name="T65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65_2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65_3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65_4" style:family="text">
      <style:text-properties fo:font-size="11pt" style:font-size-asian="11pt" style:font-name-complex="Arial" style:font-size-complex="11pt"/>
    </style:style>
    <style:style style:name="T65_5" style:family="text">
      <style:text-properties fo:font-size="11pt" style:font-size-asian="11pt" style:font-name-complex="Arial" style:font-size-complex="11pt"/>
    </style:style>
    <style:style style:name="T65_6" style:family="text">
      <style:text-properties fo:font-size="11pt" style:font-size-asian="11pt" style:font-name-complex="Arial" style:font-size-complex="11pt"/>
    </style:style>
    <style:style style:name="T65_7" style:family="text">
      <style:text-properties fo:font-size="11pt" style:font-size-asian="11pt" style:font-name-complex="Arial" style:font-size-complex="11pt"/>
    </style:style>
    <style:style style:name="T65_8" style:family="text">
      <style:text-properties fo:font-size="11pt" style:font-size-asian="11pt" style:font-name-complex="Arial" style:font-size-complex="11pt"/>
    </style:style>
    <style:style style:name="T65_9" style:family="text">
      <style:text-properties fo:font-size="11pt" style:font-size-asian="11pt" style:font-name-complex="Arial" style:font-size-complex="11pt"/>
    </style:style>
    <style:style style:name="T65_10" style:family="text">
      <style:text-properties fo:font-size="11pt" style:font-size-asian="11pt" style:font-name-complex="Arial" style:font-size-complex="11pt"/>
    </style:style>
    <style:style style:name="T65_11" style:family="text">
      <style:text-properties fo:font-size="11pt" style:font-size-asian="11pt" style:font-name-complex="Arial" style:font-size-complex="11pt"/>
    </style:style>
    <style:style style:name="T65_12" style:family="text">
      <style:text-properties fo:font-size="11pt" style:font-size-asian="11pt" style:font-name-complex="Arial" style:font-size-complex="11pt"/>
    </style:style>
    <style:style style:name="T65_13" style:family="text">
      <style:text-properties fo:font-size="11pt" style:font-size-asian="11pt" style:font-name-complex="Arial" style:font-size-complex="11pt"/>
    </style:style>
    <style:style style:name="T65_14" style:family="text">
      <style:text-properties fo:font-size="11pt" style:font-size-asian="11pt" style:font-name-complex="Arial" style:font-size-complex="11pt"/>
    </style:style>
    <style:style style:name="T65_15" style:family="text">
      <style:text-properties fo:font-size="11pt" style:font-size-asian="11pt" style:font-name-complex="Arial" style:font-size-complex="11pt"/>
    </style:style>
    <style:style style:name="T65_16" style:family="text">
      <style:text-properties fo:font-size="11pt" style:font-size-asian="11pt" style:font-name-complex="Arial" style:font-size-complex="11pt"/>
    </style:style>
    <style:style style:name="T65_17" style:family="text">
      <style:text-properties fo:font-size="11pt" style:font-size-asian="11pt" style:font-name-complex="Arial" style:font-size-complex="11pt"/>
    </style:style>
    <style:style style:name="T65_18" style:family="text">
      <style:text-properties fo:font-size="11pt" style:font-size-asian="11pt" style:font-name-complex="Arial" style:font-size-complex="11pt"/>
    </style:style>
    <style:style style:name="T65_19" style:family="text">
      <style:text-properties fo:font-size="11pt" style:font-size-asian="11pt" style:font-name-complex="Arial" style:font-size-complex="11pt"/>
    </style:style>
    <style:style style:name="T65_20" style:family="text">
      <style:text-properties fo:font-size="11pt" style:font-size-asian="11pt" style:font-name-complex="Arial" style:font-size-complex="11pt"/>
    </style:style>
    <style:style style:name="T65_21" style:family="text">
      <style:text-properties fo:font-size="11pt" style:font-size-asian="11pt" style:font-name-complex="Arial" style:font-size-complex="11pt"/>
    </style:style>
    <style:style style:name="P66" style:family="paragraph" style:parent-style-name="Normal">
      <style:paragraph-properties fo:text-align="justify" fo:margin-bottom="0.212cm"/>
    </style:style>
    <style:style style:name="T66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67" style:family="paragraph" style:parent-style-name="Heading_20_2">
      <style:paragraph-properties fo:background-color="#d9e2f3" fo:padding-top="0.035cm" fo:border-top="#000000 0.018cm solid" fo:margin-top="0cm" fo:padding-bottom="0.035cm" fo:border-bottom="#000000 0.018cm solid" fo:padding-left="0.141cm" fo:border-left="#000000 0.018cm solid" fo:padding-right="0.141cm" fo:border-right="#000000 0.018cm solid"/>
    </style:style>
    <style:style style:name="T67_1" style:family="text">
      <style:text-properties fo:font-style="normal" style:font-style-asian="normal" fo:font-size="11pt" style:font-size-asian="11pt" style:font-size-complex="11pt"/>
    </style:style>
    <style:style style:name="T67_2" style:family="text">
      <style:text-properties fo:font-style="normal" style:font-style-asian="normal" fo:font-size="11pt" style:font-size-asian="11pt" style:font-size-complex="11pt" fo:font-weight="normal" style:font-weight-asian="normal"/>
    </style:style>
    <style:style style:name="P68" style:family="paragraph" style:parent-style-name="Normal">
      <style:text-properties fo:font-size="11pt" style:font-size-asian="11pt" style:font-name-complex="Arial" style:font-size-complex="11pt" fo:font-weight="bold" style:font-weight-asian="bold"/>
    </style:style>
    <style:style style:name="P69" style:family="paragraph" style:parent-style-name="Normal"/>
    <style:style style:name="T69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69_2" style:family="text"/>
    <style:style style:name="T69_3" style:family="text" style:parent-style-name="Internet_20_link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69_4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70" style:family="paragraph" style:parent-style-name="Normal">
      <style:text-properties fo:font-size="11pt" style:font-size-asian="11pt" style:font-name-complex="Arial" style:font-size-complex="11pt"/>
    </style:style>
    <style:style style:name="P71" style:family="paragraph" style:parent-style-name="Normal">
      <style:paragraph-properties fo:text-align="justify" fo:margin-bottom="0.212cm"/>
    </style:style>
    <style:style style:name="T71_1" style:family="text">
      <style:text-properties fo:font-size="11pt" style:font-size-asian="11pt" style:font-name-complex="Arial" style:font-size-complex="11pt"/>
    </style:style>
    <style:style style:name="T71_2" style:family="text">
      <style:text-properties fo:font-size="11pt" style:font-size-asian="11pt" style:font-name-complex="Arial" style:font-size-complex="11pt"/>
    </style:style>
    <style:style style:name="T71_3" style:family="text">
      <style:text-properties fo:font-size="11pt" style:font-size-asian="11pt" style:font-name-complex="Arial" style:font-size-complex="11pt"/>
    </style:style>
    <style:style style:name="P72" style:family="paragraph" style:parent-style-name="Normal">
      <style:paragraph-properties fo:text-align="justify" fo:margin-bottom="0.212cm"/>
    </style:style>
    <style:style style:name="T72_1" style:family="text">
      <style:text-properties fo:font-size="11pt" style:font-size-asian="11pt" style:font-name-complex="Arial" style:font-size-complex="11pt"/>
    </style:style>
    <style:style style:name="T72_2" style:family="text">
      <style:text-properties fo:font-size="11pt" style:font-size-asian="11pt" style:font-name-complex="Arial" style:font-size-complex="11pt"/>
    </style:style>
    <style:style style:name="T72_3" style:family="text">
      <style:text-properties fo:font-size="11pt" style:font-size-asian="11pt" style:font-name-complex="Arial" style:font-size-complex="11pt"/>
    </style:style>
    <style:style style:name="T72_4" style:family="text">
      <style:text-properties fo:font-size="11pt" style:font-size-asian="11pt" style:font-name-complex="Arial" style:font-size-complex="11pt"/>
    </style:style>
    <style:style style:name="T72_5" style:family="text">
      <style:text-properties fo:font-size="11pt" style:font-size-asian="11pt" style:font-name-complex="Arial" style:font-size-complex="11pt"/>
    </style:style>
    <style:style style:name="T72_6" style:family="text">
      <style:text-properties fo:font-size="11pt" style:font-size-asian="11pt" style:font-name-complex="Arial" style:font-size-complex="11pt"/>
    </style:style>
    <style:style style:name="T72_7" style:family="text">
      <style:text-properties fo:font-size="11pt" style:font-size-asian="11pt" style:font-name-complex="Arial" style:font-size-complex="11pt"/>
    </style:style>
    <style:style style:name="T72_8" style:family="text">
      <style:text-properties fo:font-size="11pt" style:font-size-asian="11pt" style:font-name-complex="Arial" style:font-size-complex="11pt"/>
    </style:style>
    <style:style style:name="T72_9" style:family="text">
      <style:text-properties fo:font-size="11pt" style:font-size-asian="11pt" style:font-name-complex="Arial" style:font-size-complex="11pt"/>
    </style:style>
    <style:style style:name="T72_10" style:family="text">
      <style:text-properties fo:font-size="11pt" style:font-size-asian="11pt" style:font-name-complex="Arial" style:font-size-complex="11pt"/>
    </style:style>
    <style:style style:name="T72_11" style:family="text">
      <style:text-properties fo:font-size="11pt" style:font-size-asian="11pt" style:font-name-complex="Arial" style:font-size-complex="11pt"/>
    </style:style>
    <style:style style:name="T72_12" style:family="text">
      <style:text-properties fo:font-size="11pt" style:font-size-asian="11pt" style:font-name-complex="Arial" style:font-size-complex="11pt"/>
    </style:style>
    <style:style style:name="P73" style:family="paragraph" style:parent-style-name="Normal">
      <style:paragraph-properties fo:text-align="justify" fo:margin-bottom="0.212cm"/>
    </style:style>
    <style:style style:name="T73_1" style:family="text">
      <style:text-properties fo:font-size="11pt" style:font-size-asian="11pt" style:font-name-complex="Arial" style:font-size-complex="11pt"/>
    </style:style>
    <style:style style:name="T73_2" style:family="text">
      <style:text-properties fo:font-size="11pt" style:font-size-asian="11pt" style:font-name-complex="Arial" style:font-size-complex="11pt"/>
    </style:style>
    <style:style style:name="T73_3" style:family="text">
      <style:text-properties fo:font-size="11pt" style:font-size-asian="11pt" style:font-name-complex="Arial" style:font-size-complex="11pt"/>
    </style:style>
    <style:style style:name="T73_4" style:family="text">
      <style:text-properties fo:font-size="11pt" style:font-size-asian="11pt" style:font-name-complex="Arial" style:font-size-complex="11pt"/>
    </style:style>
    <style:style style:name="T73_5" style:family="text">
      <style:text-properties fo:font-size="11pt" style:font-size-asian="11pt" style:font-name-complex="Arial" style:font-size-complex="11pt"/>
    </style:style>
    <style:style style:name="T73_6" style:family="text">
      <style:text-properties fo:font-size="11pt" style:font-size-asian="11pt" style:font-name-complex="Arial" style:font-size-complex="11pt"/>
    </style:style>
    <style:style style:name="T73_7" style:family="text">
      <style:text-properties fo:font-size="11pt" style:font-size-asian="11pt" style:font-name-complex="Arial" style:font-size-complex="11pt"/>
    </style:style>
    <style:style style:name="T73_8" style:family="text">
      <style:text-properties fo:font-size="11pt" style:font-size-asian="11pt" style:font-name-complex="Arial" style:font-size-complex="11pt"/>
    </style:style>
    <style:style style:name="T73_9" style:family="text">
      <style:text-properties fo:font-size="11pt" style:font-size-asian="11pt" style:font-name-complex="Arial" style:font-size-complex="11pt"/>
    </style:style>
    <style:style style:name="T73_10" style:family="text"/>
    <style:style style:name="T73_11" style:family="text">
      <style:text-properties fo:font-size="11pt" style:font-size-asian="11pt" style:font-name-complex="Arial" style:font-size-complex="11pt"/>
    </style:style>
    <style:style style:name="T73_12" style:family="text">
      <style:text-properties fo:font-size="11pt" style:font-size-asian="11pt" style:font-name-complex="Arial" style:font-size-complex="11pt"/>
    </style:style>
    <style:style style:name="T73_13" style:family="text">
      <style:text-properties fo:font-size="11pt" style:font-size-asian="11pt" style:font-name-complex="Arial" style:font-size-complex="11pt"/>
    </style:style>
    <style:style style:name="T73_14" style:family="text">
      <style:text-properties fo:font-size="11pt" style:font-size-asian="11pt" style:font-name-complex="Arial" style:font-size-complex="11pt"/>
    </style:style>
    <style:style style:name="P74" style:family="paragraph" style:parent-style-name="Normal">
      <style:paragraph-properties fo:text-align="justify" fo:margin-bottom="0.212cm"/>
    </style:style>
    <style:style style:name="T74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74_2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74_3" style:family="text">
      <style:text-properties fo:font-size="11pt" style:font-size-asian="11pt" style:font-name-complex="Arial" style:font-size-complex="11pt"/>
    </style:style>
    <style:style style:name="T74_4" style:family="text">
      <style:text-properties fo:font-size="11pt" style:font-size-asian="11pt" style:font-name-complex="Arial" style:font-size-complex="11pt"/>
    </style:style>
    <style:style style:name="T74_5" style:family="text">
      <style:text-properties fo:font-size="11pt" style:font-size-asian="11pt" style:font-name-complex="Arial" style:font-size-complex="11pt"/>
    </style:style>
    <style:style style:name="T74_6" style:family="text">
      <style:text-properties fo:font-size="11pt" style:font-size-asian="11pt" style:font-name-complex="Arial" style:font-size-complex="11pt"/>
    </style:style>
    <style:style style:name="T74_7" style:family="text">
      <style:text-properties fo:font-size="11pt" style:font-size-asian="11pt" style:font-name-complex="Arial" style:font-size-complex="11pt"/>
    </style:style>
    <style:style style:name="T74_8" style:family="text">
      <style:text-properties fo:font-size="11pt" style:font-size-asian="11pt" style:font-name-complex="Arial" style:font-size-complex="11pt"/>
    </style:style>
    <style:style style:name="T74_9" style:family="text">
      <style:text-properties fo:font-size="11pt" style:font-size-asian="11pt" style:font-name-complex="Arial" style:font-size-complex="11pt"/>
    </style:style>
    <style:style style:name="T74_10" style:family="text">
      <style:text-properties fo:font-size="11pt" style:font-size-asian="11pt" style:font-name-complex="Arial" style:font-size-complex="11pt"/>
    </style:style>
    <style:style style:name="T74_11" style:family="text">
      <style:text-properties fo:font-size="11pt" style:font-size-asian="11pt" style:font-name-complex="Arial" style:font-size-complex="11pt"/>
    </style:style>
    <style:style style:name="T74_12" style:family="text">
      <style:text-properties fo:font-size="11pt" style:font-size-asian="11pt" style:font-name-complex="Arial" style:font-size-complex="11pt"/>
    </style:style>
    <style:style style:name="T74_13" style:family="text">
      <style:text-properties fo:font-size="11pt" style:font-size-asian="11pt" style:font-name-complex="Arial" style:font-size-complex="11pt"/>
    </style:style>
    <style:style style:name="T74_14" style:family="text">
      <style:text-properties fo:font-size="11pt" style:font-size-asian="11pt" style:font-name-complex="Arial" style:font-size-complex="11pt"/>
    </style:style>
    <style:style style:name="T74_15" style:family="text">
      <style:text-properties fo:font-size="11pt" style:font-size-asian="11pt" style:font-name-complex="Arial" style:font-size-complex="11pt"/>
    </style:style>
    <style:style style:name="T74_16" style:family="text">
      <style:text-properties fo:font-size="11pt" style:font-size-asian="11pt" style:font-name-complex="Arial" style:font-size-complex="11pt"/>
    </style:style>
    <style:style style:name="T74_17" style:family="text">
      <style:text-properties fo:font-size="11pt" style:font-size-asian="11pt" style:font-name-complex="Arial" style:font-size-complex="11pt"/>
    </style:style>
    <style:style style:name="T74_18" style:family="text">
      <style:text-properties fo:font-size="11pt" style:font-size-asian="11pt" style:font-name-complex="Arial" style:font-size-complex="11pt"/>
    </style:style>
    <style:style style:name="T74_19" style:family="text">
      <style:text-properties fo:font-size="11pt" style:font-size-asian="11pt" style:font-name-complex="Arial" style:font-size-complex="11pt"/>
    </style:style>
    <style:style style:name="T74_20" style:family="text">
      <style:text-properties fo:font-size="11pt" style:font-size-asian="11pt" style:font-name-complex="Arial" style:font-size-complex="11pt"/>
    </style:style>
    <style:style style:name="T74_21" style:family="text">
      <style:text-properties fo:font-size="11pt" style:font-size-asian="11pt" style:font-name-complex="Arial" style:font-size-complex="11pt"/>
    </style:style>
    <style:style style:name="T74_22" style:family="text">
      <style:text-properties fo:font-size="11pt" style:font-size-asian="11pt" style:font-name-complex="Arial" style:font-size-complex="11pt"/>
    </style:style>
    <style:style style:name="T74_23" style:family="text">
      <style:text-properties fo:font-size="11pt" style:font-size-asian="11pt" style:font-name-complex="Arial" style:font-size-complex="11pt"/>
    </style:style>
    <style:style style:name="T74_24" style:family="text">
      <style:text-properties fo:font-size="11pt" style:font-size-asian="11pt" style:font-name-complex="Arial" style:font-size-complex="11pt"/>
    </style:style>
    <style:style style:name="T74_25" style:family="text">
      <style:text-properties fo:font-size="11pt" style:font-size-asian="11pt" style:font-name-complex="Arial" style:font-size-complex="11pt"/>
    </style:style>
    <style:style style:name="T74_26" style:family="text">
      <style:text-properties fo:font-size="11pt" style:font-size-asian="11pt" style:font-name-complex="Arial" style:font-size-complex="11pt"/>
    </style:style>
    <style:style style:name="T74_27" style:family="text">
      <style:text-properties fo:font-size="11pt" style:font-size-asian="11pt" style:font-name-complex="Arial" style:font-size-complex="11pt"/>
    </style:style>
    <style:style style:name="T74_28" style:family="text">
      <style:text-properties fo:font-size="11pt" style:font-size-asian="11pt" style:font-name-complex="Arial" style:font-size-complex="11pt"/>
    </style:style>
    <style:style style:name="T74_29" style:family="text">
      <style:text-properties fo:font-size="11pt" style:font-size-asian="11pt" style:font-name-complex="Arial" style:font-size-complex="11pt"/>
    </style:style>
    <style:style style:name="T74_30" style:family="text">
      <style:text-properties fo:font-size="11pt" style:font-size-asian="11pt" style:font-name-complex="Arial" style:font-size-complex="11pt"/>
    </style:style>
    <style:style style:name="T74_31" style:family="text">
      <style:text-properties fo:font-size="11pt" style:font-size-asian="11pt" style:font-name-complex="Arial" style:font-size-complex="11pt"/>
    </style:style>
    <style:style style:name="T74_32" style:family="text">
      <style:text-properties fo:font-size="11pt" style:font-size-asian="11pt" style:font-name-complex="Arial" style:font-size-complex="11pt"/>
    </style:style>
    <style:style style:name="T74_33" style:family="text">
      <style:text-properties fo:font-size="11pt" style:font-size-asian="11pt" style:font-name-complex="Arial" style:font-size-complex="11pt"/>
    </style:style>
    <style:style style:name="T74_34" style:family="text">
      <style:text-properties fo:font-size="11pt" style:font-size-asian="11pt" style:font-name-complex="Arial" style:font-size-complex="11pt"/>
    </style:style>
    <style:style style:name="T74_35" style:family="text">
      <style:text-properties fo:font-size="11pt" style:font-size-asian="11pt" style:font-name-complex="Arial" style:font-size-complex="11pt"/>
    </style:style>
    <style:style style:name="T74_36" style:family="text">
      <style:text-properties fo:font-size="11pt" style:font-size-asian="11pt" style:font-name-complex="Arial" style:font-size-complex="11pt"/>
    </style:style>
    <style:style style:name="T74_37" style:family="text">
      <style:text-properties fo:font-size="11pt" style:font-size-asian="11pt" style:font-name-complex="Arial" style:font-size-complex="11pt"/>
    </style:style>
    <style:style style:name="T74_38" style:family="text" style:parent-style-name="Normal">
      <style:text-properties fo:font-size="11pt" style:font-size-asian="11pt" style:font-name-complex="Arial" style:font-size-complex="11pt"/>
    </style:style>
    <style:style style:name="P75" style:family="paragraph" style:parent-style-name="Footnote_20_text"/>
    <style:style style:name="P76" style:family="paragraph" style:parent-style-name="Normal">
      <style:paragraph-properties fo:text-align="justify" fo:margin-bottom="0.212cm"/>
    </style:style>
    <style:style style:name="T76_1" style:family="text">
      <style:text-properties fo:font-size="11pt" style:font-size-asian="11pt" style:font-name-complex="Arial" style:font-size-complex="11pt"/>
    </style:style>
    <style:style style:name="T76_2" style:family="text">
      <style:text-properties fo:font-size="11pt" style:font-size-asian="11pt" style:font-name-complex="Arial" style:font-size-complex="11pt"/>
    </style:style>
    <style:style style:name="T76_3" style:family="text">
      <style:text-properties fo:font-size="11pt" style:font-size-asian="11pt" style:font-name-complex="Arial" style:font-size-complex="11pt"/>
    </style:style>
    <style:style style:name="T76_4" style:family="text">
      <style:text-properties fo:font-size="11pt" style:font-size-asian="11pt" style:font-name-complex="Arial" style:font-size-complex="11pt"/>
    </style:style>
    <style:style style:name="T76_5" style:family="text">
      <style:text-properties fo:font-size="11pt" style:font-size-asian="11pt" style:font-name-complex="Arial" style:font-size-complex="11pt"/>
    </style:style>
    <style:style style:name="T76_6" style:family="text">
      <style:text-properties fo:font-size="11pt" style:font-size-asian="11pt" style:font-name-complex="Arial" style:font-size-complex="11pt"/>
    </style:style>
    <style:style style:name="T76_7" style:family="text">
      <style:text-properties fo:font-size="11pt" style:font-size-asian="11pt" style:font-name-complex="Arial" style:font-size-complex="11pt"/>
    </style:style>
    <style:style style:name="T76_8" style:family="text">
      <style:text-properties fo:font-size="11pt" style:font-size-asian="11pt" style:font-name-complex="Arial" style:font-size-complex="11pt"/>
    </style:style>
    <style:style style:name="T76_9" style:family="text">
      <style:text-properties fo:font-size="11pt" style:font-size-asian="11pt" style:font-name-complex="Arial" style:font-size-complex="11pt"/>
    </style:style>
    <style:style style:name="T76_10" style:family="text">
      <style:text-properties fo:font-size="11pt" style:font-size-asian="11pt" style:font-name-complex="Arial" style:font-size-complex="11pt"/>
    </style:style>
    <style:style style:name="T76_11" style:family="text">
      <style:text-properties fo:font-size="11pt" style:font-size-asian="11pt" style:font-name-complex="Arial" style:font-size-complex="11pt"/>
    </style:style>
    <style:style style:name="T76_12" style:family="text">
      <style:text-properties fo:font-size="11pt" style:font-size-asian="11pt" style:font-name-complex="Arial" style:font-size-complex="11pt"/>
    </style:style>
    <style:style style:name="T76_13" style:family="text">
      <style:text-properties fo:font-size="11pt" style:font-size-asian="11pt" style:font-name-complex="Arial" style:font-size-complex="11pt"/>
    </style:style>
    <style:style style:name="T76_14" style:family="text">
      <style:text-properties fo:font-size="11pt" style:font-size-asian="11pt" style:font-name-complex="Arial" style:font-size-complex="11pt"/>
    </style:style>
    <style:style style:name="T76_15" style:family="text">
      <style:text-properties fo:font-size="11pt" style:font-size-asian="11pt" style:font-name-complex="Arial" style:font-size-complex="11pt"/>
    </style:style>
    <style:style style:name="T76_16" style:family="text">
      <style:text-properties fo:font-size="11pt" style:font-size-asian="11pt" style:font-name-complex="Arial" style:font-size-complex="11pt"/>
    </style:style>
    <style:style style:name="T76_17" style:family="text">
      <style:text-properties fo:font-size="11pt" style:font-size-asian="11pt" style:font-name-complex="Arial" style:font-size-complex="11pt"/>
    </style:style>
    <style:style style:name="T76_18" style:family="text">
      <style:text-properties fo:font-size="11pt" style:font-size-asian="11pt" style:font-name-complex="Arial" style:font-size-complex="11pt"/>
    </style:style>
    <style:style style:name="T76_19" style:family="text">
      <style:text-properties fo:font-size="11pt" style:font-size-asian="11pt" style:font-name-complex="Arial" style:font-size-complex="11pt"/>
    </style:style>
    <style:style style:name="T76_20" style:family="text">
      <style:text-properties fo:font-size="11pt" style:font-size-asian="11pt" style:font-name-complex="Arial" style:font-size-complex="11pt"/>
    </style:style>
    <style:style style:name="T76_21" style:family="text">
      <style:text-properties fo:font-size="11pt" style:font-size-asian="11pt" style:font-name-complex="Arial" style:font-size-complex="11pt"/>
    </style:style>
    <style:style style:name="T76_22" style:family="text">
      <style:text-properties fo:font-size="11pt" style:font-size-asian="11pt" style:font-name-complex="Arial" style:font-size-complex="11pt"/>
    </style:style>
    <style:style style:name="T76_23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77" style:family="paragraph" style:parent-style-name="Normal">
      <style:paragraph-properties fo:text-align="center" fo:margin-bottom="0.212cm"/>
      <style:text-properties fo:font-size="11pt" style:font-size-asian="11pt" style:font-name-complex="Arial" style:font-size-complex="11pt"/>
    </style:style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78" style:family="paragraph" style:parent-style-name="Normal">
      <style:paragraph-properties fo:text-align="justify"/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79" style:family="paragraph" style:parent-style-name="Normal">
      <style:paragraph-properties fo:text-align="justify" fo:margin-bottom="0.212cm"/>
    </style:style>
    <style:style style:name="T79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79_2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79_3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79_4" style:family="text">
      <style:text-properties fo:font-size="11pt" style:font-size-asian="11pt" style:font-name-complex="Arial" style:font-size-complex="11pt"/>
    </style:style>
    <style:style style:name="T79_5" style:family="text">
      <style:text-properties fo:font-size="11pt" style:font-size-asian="11pt" style:font-name-complex="Arial" style:font-size-complex="11pt"/>
    </style:style>
    <style:style style:name="T79_6" style:family="text">
      <style:text-properties fo:font-size="11pt" style:font-size-asian="11pt" style:font-name-complex="Arial" style:font-size-complex="11pt"/>
    </style:style>
    <style:style style:name="T79_7" style:family="text">
      <style:text-properties fo:font-size="11pt" style:font-size-asian="11pt" style:font-name-complex="Arial" style:font-size-complex="11pt"/>
    </style:style>
    <style:style style:name="T79_8" style:family="text">
      <style:text-properties fo:font-size="11pt" style:font-size-asian="11pt" style:font-name-complex="Arial" style:font-size-complex="11pt"/>
    </style:style>
    <style:style style:name="T79_9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79_10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80" style:family="paragraph" style:parent-style-name="Normal">
      <style:paragraph-properties fo:margin-bottom="0.212cm"/>
    </style:style>
    <style:style style:name="T80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80_2" style:family="text">
      <style:text-properties fo:font-size="11pt" style:font-size-asian="11pt" style:font-name-complex="Arial" style:font-size-complex="11pt" fo:font-weight="bold" style:font-weight-asian="bold"/>
    </style:style>
    <style:style style:name="Table4" style:family="table">
      <style:table-properties table:align="left" style:width="16.401cm" fo:margin-left="0cm"/>
    </style:style>
    <style:style style:name="Column15" style:family="table-column">
      <style:table-column-properties style:column-width="4.06cm" style:use-optimal-column-width="false"/>
    </style:style>
    <style:style style:name="Column16" style:family="table-column">
      <style:table-column-properties style:column-width="5.962cm" style:use-optimal-column-width="false"/>
    </style:style>
    <style:style style:name="Column17" style:family="table-column">
      <style:table-column-properties style:column-width="5.962cm" style:use-optimal-column-width="false"/>
    </style:style>
    <style:style style:name="Column18" style:family="table-column">
      <style:table-column-properties style:column-width="0.416cm" style:use-optimal-column-width="false"/>
    </style:style>
    <style:style style:name="Row9" style:family="table-row">
      <style:table-row-properties style:min-row-height="0.556cm" style:use-optimal-row-height="false"/>
    </style:style>
    <style:style style:name="Cell38" style:family="table-cell">
      <style:table-cell-properties fo:background-color="#99ccff" style:vertical-align="top" fo:border-top="#000000 0.035cm solid" fo:border-bottom="#000000 0.053cm solid" fo:padding-left="0.19cm" fo:border-left="#000000 0.035cm solid" fo:padding-right="0.19cm" fo:border-right="#000000 0.035cm solid" fo:wrap-option="wrap"/>
    </style:style>
    <style:style style:name="P81" style:family="paragraph" style:parent-style-name="Normal">
      <style:paragraph-properties fo:line-height="100%" fo:margin-bottom="0cm"/>
    </style:style>
    <style:style style:name="T81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Cell39" style:family="table-cell">
      <style:table-cell-properties fo:background-color="#ffff99" style:vertical-align="top" fo:border-top="#000000 0.035cm solid" fo:border-bottom="#000000 0.053cm solid" fo:padding-left="0.19cm" fo:padding-right="0.19cm" fo:border-right="#000000 0.035cm solid" fo:wrap-option="wrap"/>
    </style:style>
    <style:style style:name="P82" style:family="paragraph" style:parent-style-name="Normal">
      <style:paragraph-properties fo:line-height="100%" fo:margin-bottom="0cm"/>
    </style:style>
    <style:style style:name="T82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40" style:family="table-cell">
      <style:table-cell-properties fo:background-color="#ffff99" style:vertical-align="top" fo:border-top="#000000 0.035cm solid" fo:border-bottom="#000000 0.053cm solid" fo:padding-left="0.19cm" fo:padding-right="0.19cm" fo:border-right="#000000 0.035cm solid" fo:wrap-option="wrap"/>
    </style:style>
    <style:style style:name="P83" style:family="paragraph" style:parent-style-name="Normal">
      <style:paragraph-properties fo:line-height="100%" fo:margin-bottom="0cm"/>
    </style:style>
    <style:style style:name="T83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Row10" style:family="table-row">
      <style:table-row-properties style:min-row-height="1.101cm" style:use-optimal-row-height="false"/>
    </style:style>
    <style:style style:name="Cell41" style:family="table-cell">
      <style:table-cell-properties fo:background-color="#ffffff" style:vertical-align="top" fo:border-top="#000000 0.053cm solid" fo:border-bottom="#000000 0.053cm solid" fo:padding-left="0.19cm" fo:border-left="#000000 0.053cm solid" fo:padding-right="0.19cm" fo:border-right="#000000 0.053cm solid" fo:wrap-option="wrap"/>
    </style:style>
    <style:style style:name="P84" style:family="paragraph" style:parent-style-name="Normal">
      <style:paragraph-properties fo:line-height="100%" fo:margin-bottom="0cm"/>
    </style:style>
    <style:style style:name="T84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84_2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85" style:family="paragraph" style:parent-style-name="Normal">
      <style:paragraph-properties fo:line-height="100%" fo:margin-bottom="0cm"/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42" style:family="table-cell">
      <style:table-cell-properties fo:background-color="#ffffff" style:vertical-align="top" fo:border-top="#000000 0.053cm solid" fo:border-bottom="#000000 0.053cm solid" fo:padding-left="0.19cm" fo:border-left="#000000 0.053cm solid" fo:padding-right="0.19cm" fo:border-right="#000000 0.053cm solid" fo:wrap-option="wrap"/>
    </style:style>
    <style:style style:name="P86" style:family="paragraph" style:parent-style-name="Normal">
      <style:paragraph-properties fo:line-height="100%" fo:margin-bottom="0cm"/>
    </style:style>
    <style:style style:name="T86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86_2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43" style:family="table-cell">
      <style:table-cell-properties fo:background-color="#ffffff" style:vertical-align="top" fo:border-top="#000000 0.053cm solid" fo:border-bottom="#000000 0.053cm solid" fo:padding-left="0.19cm" fo:border-left="#000000 0.053cm solid" fo:padding-right="0.19cm" fo:border-right="#000000 0.053cm solid" fo:wrap-option="wrap"/>
    </style:style>
    <style:style style:name="P87" style:family="paragraph" style:parent-style-name="Normal">
      <style:paragraph-properties fo:line-height="100%" fo:margin-bottom="0cm"/>
    </style:style>
    <style:style style:name="T87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88" style:family="paragraph" style:parent-style-name="Normal">
      <style:paragraph-properties fo:line-height="100%" fo:margin-bottom="0cm"/>
    </style:style>
    <style:style style:name="T88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88_2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Row11" style:family="table-row">
      <style:table-row-properties style:min-row-height="0.102cm" style:use-optimal-row-height="false"/>
    </style:style>
    <style:style style:name="Cell44" style:family="table-cell">
      <style:table-cell-properties style:vertical-align="middle" fo:padding-left="0.19cm" fo:padding-right="0.19cm" fo:wrap-option="wrap"/>
    </style:style>
    <style:style style:name="P89" style:family="paragraph" style:parent-style-name="Normal">
      <style:paragraph-properties fo:line-height="100%" fo:margin-bottom="0cm"/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45" style:family="table-cell">
      <style:table-cell-properties style:vertical-align="middle" fo:padding-left="0.19cm" fo:padding-right="0.19cm" fo:wrap-option="wrap"/>
    </style:style>
    <style:style style:name="P90" style:family="paragraph" style:parent-style-name="Normal">
      <style:paragraph-properties fo:line-height="100%" fo:margin-bottom="0cm"/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46" style:family="table-cell">
      <style:table-cell-properties style:vertical-align="top" fo:padding-left="0.19cm" fo:padding-right="0.19cm" fo:wrap-option="wrap"/>
    </style:style>
    <style:style style:name="P91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47" style:family="table-cell">
      <style:table-cell-properties style:vertical-align="bottom" fo:padding-left="0.19cm" fo:border-left="#000000 0.053cm solid" fo:padding-right="0.19cm" fo:wrap-option="no-wrap"/>
    </style:style>
    <style:style style:name="P92" style:family="paragraph" style:parent-style-name="Normal">
      <style:paragraph-properties fo:line-height="100%" fo:margin-bottom="0cm"/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Row12" style:family="table-row">
      <style:table-row-properties style:min-row-height="0.594cm" style:use-optimal-row-height="false"/>
    </style:style>
    <style:style style:name="Cell48" style:family="table-cell">
      <style:table-cell-properties style:vertical-align="top" fo:padding-left="0.19cm" fo:padding-right="0.19cm" fo:wrap-option="wrap"/>
    </style:style>
    <style:style style:name="P93" style:family="paragraph" style:parent-style-name="Normal">
      <style:paragraph-properties fo:line-height="100%" fo:margin-bottom="0cm"/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49" style:family="table-cell">
      <style:table-cell-properties fo:background-color="#ffff99" style:vertical-align="top" fo:border-top="#000000 0.053cm solid" fo:border-bottom="#000000 0.053cm solid" fo:padding-left="0.19cm" fo:border-left="#000000 0.053cm solid" fo:padding-right="0.19cm" fo:border-right="#000000 0.053cm solid" fo:wrap-option="wrap"/>
    </style:style>
    <style:style style:name="P94" style:family="paragraph" style:parent-style-name="Normal">
      <style:paragraph-properties fo:line-height="100%" fo:margin-bottom="0cm"/>
    </style:style>
    <style:style style:name="T94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P95" style:family="paragraph" style:parent-style-name="Normal">
      <style:paragraph-properties fo:line-height="100%" fo:margin-bottom="0cm"/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50" style:family="table-cell">
      <style:table-cell-properties fo:background-color="#ffff99" style:vertical-align="top" fo:border-top="#000000 0.053cm solid" fo:border-bottom="#000000 0.053cm solid" fo:padding-left="0.19cm" fo:border-left="#000000 0.053cm solid" fo:padding-right="0.19cm" fo:border-right="#000000 0.053cm solid" fo:wrap-option="wrap"/>
    </style:style>
    <style:style style:name="P96" style:family="paragraph" style:parent-style-name="Normal">
      <style:paragraph-properties fo:line-height="100%" fo:margin-bottom="0cm"/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51" style:family="table-cell">
      <style:table-cell-properties style:vertical-align="middle" fo:padding-left="0.19cm" fo:border-left="#000000 0.053cm solid" fo:padding-right="0.19cm" fo:wrap-option="wrap"/>
    </style:style>
    <style:style style:name="P97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Row13" style:family="table-row">
      <style:table-row-properties style:min-row-height="0.45cm" style:use-optimal-row-height="false"/>
    </style:style>
    <style:style style:name="Cell52" style:family="table-cell">
      <style:table-cell-properties style:vertical-align="top" fo:padding-left="0.19cm" fo:padding-right="0.19cm" fo:wrap-option="wrap"/>
    </style:style>
    <style:style style:name="P98" style:family="paragraph" style:parent-style-name="Normal">
      <style:paragraph-properties fo:line-height="100%" fo:margin-bottom="0cm"/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53" style:family="table-cell">
      <style:table-cell-properties style:vertical-align="top" fo:border-top="#000000 0.053cm solid" fo:border-bottom="#000000 0.053cm solid" fo:padding-left="0.19cm" fo:border-left="#000000 0.053cm solid" fo:padding-right="0.19cm" fo:border-right="#000000 0.053cm solid" fo:wrap-option="wrap"/>
    </style:style>
    <style:style style:name="P99" style:family="paragraph" style:parent-style-name="Normal">
      <style:paragraph-properties fo:line-height="100%" fo:margin-bottom="0cm"/>
    </style:style>
    <style:style style:name="T99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99_2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99_3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99_4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99_5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99_6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54" style:family="table-cell">
      <style:table-cell-properties style:vertical-align="top" fo:border-top="#000000 0.053cm solid" fo:border-bottom="#000000 0.053cm solid" fo:padding-left="0.19cm" fo:border-left="#000000 0.053cm solid" fo:padding-right="0.19cm" fo:border-right="#000000 0.053cm solid" fo:wrap-option="wrap"/>
    </style:style>
    <style:style style:name="P100" style:family="paragraph" style:parent-style-name="Normal">
      <style:paragraph-properties fo:line-height="100%" fo:margin-bottom="0cm"/>
    </style:style>
    <style:style style:name="T100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101" style:family="paragraph" style:parent-style-name="Normal">
      <style:paragraph-properties fo:line-height="100%" fo:margin-bottom="0cm"/>
    </style:style>
    <style:style style:name="T101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01_2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01_3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01_4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01_5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102" style:family="paragraph" style:parent-style-name="Normal">
      <style:paragraph-properties fo:line-height="100%" fo:margin-bottom="0cm"/>
    </style:style>
    <style:style style:name="T102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02_2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55" style:family="table-cell">
      <style:table-cell-properties style:vertical-align="middle" fo:padding-left="0.19cm" fo:border-left="#000000 0.053cm solid" fo:padding-right="0.19cm" fo:wrap-option="wrap"/>
    </style:style>
    <style:style style:name="P103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104" style:family="paragraph" style:parent-style-name="Normal">
      <style:text-properties fo:background-color="#ffff00" fo:color="#000000" fo:font-size="11pt" style:font-size-asian="11pt" style:font-size-complex="11pt"/>
    </style:style>
    <style:style style:name="P105" style:family="paragraph" style:parent-style-name="Normal">
      <style:paragraph-properties fo:text-align="justify" fo:margin-bottom="0.212cm"/>
    </style:style>
    <style:style style:name="T105_1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105_2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105_3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105_4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105_5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105_6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105_7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105_8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105_9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105_10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105_11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105_12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105_13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105_14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105_15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105_16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P106" style:family="paragraph" style:parent-style-name="Normal">
      <style:paragraph-properties fo:text-align="justify" fo:margin-bottom="0.212cm"/>
    </style:style>
    <style:style style:name="T106_1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106_2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106_3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106_4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106_5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106_6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106_7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106_8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106_9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106_10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106_11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106_12" style:family="text">
      <style:text-properties fo:color="#000000" fo:font-size="11pt" style:font-size-asian="11pt" style:font-size-complex="11pt"/>
    </style:style>
    <style:style style:name="T106_13" style:family="text">
      <style:text-properties fo:color="#000000" fo:font-size="11pt" style:font-size-asian="11pt" style:font-size-complex="11pt"/>
    </style:style>
    <style:style style:name="T106_14" style:family="text">
      <style:text-properties fo:color="#000000" fo:font-size="11pt" style:font-size-asian="11pt" style:font-size-complex="11pt"/>
    </style:style>
    <style:style style:name="T106_15" style:family="text">
      <style:text-properties fo:color="#000000" fo:font-size="11pt" style:font-size-asian="11pt" style:font-size-complex="11pt"/>
    </style:style>
    <style:style style:name="T106_16" style:family="text">
      <style:text-properties fo:color="#000000" fo:font-size="11pt" style:font-size-asian="11pt" style:font-size-complex="11pt"/>
    </style:style>
    <style:style style:name="T106_17" style:family="text">
      <style:text-properties fo:color="#000000" fo:font-size="11pt" style:font-size-asian="11pt" style:font-size-complex="11pt"/>
    </style:style>
    <style:style style:name="T106_18" style:family="text">
      <style:text-properties fo:color="#000000" fo:font-size="11pt" style:font-size-asian="11pt" style:font-size-complex="11pt"/>
    </style:style>
    <style:style style:name="T106_19" style:family="text">
      <style:text-properties fo:color="#000000" fo:font-size="11pt" style:font-size-asian="11pt" style:font-size-complex="11pt"/>
    </style:style>
    <style:style style:name="T106_20" style:family="text">
      <style:text-properties fo:color="#000000" fo:font-size="11pt" style:font-size-asian="11pt" style:font-size-complex="11pt"/>
    </style:style>
    <style:style style:name="T106_21" style:family="text">
      <style:text-properties fo:color="#000000" fo:font-size="11pt" style:font-size-asian="11pt" style:font-size-complex="11pt"/>
    </style:style>
    <style:style style:name="T106_22" style:family="text">
      <style:text-properties fo:color="#000000" fo:font-size="11pt" style:font-size-asian="11pt" style:font-size-complex="11pt"/>
    </style:style>
    <style:style style:name="T106_23" style:family="text">
      <style:text-properties fo:color="#000000" fo:font-size="11pt" style:font-size-asian="11pt" style:font-size-complex="11pt"/>
    </style:style>
    <style:style style:name="T106_24" style:family="text">
      <style:text-properties fo:color="#000000" fo:font-size="11pt" style:font-size-asian="11pt" style:font-size-complex="11pt"/>
    </style:style>
    <style:style style:name="T106_25" style:family="text">
      <style:text-properties fo:color="#000000" fo:font-size="11pt" style:font-size-asian="11pt" style:font-size-complex="11pt"/>
    </style:style>
    <style:style style:name="P107" style:family="paragraph" style:parent-style-name="Normal">
      <style:paragraph-properties fo:margin-bottom="0.212cm"/>
    </style:style>
    <style:style style:name="T107_1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107_2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107_3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P108" style:family="paragraph" style:parent-style-name="Normal">
      <style:paragraph-properties fo:margin-bottom="0.212cm"/>
    </style:style>
    <style:style style:name="T108_1" style:family="text">
      <style:text-properties fo:font-size="11pt" style:font-size-asian="11pt" style:font-name-complex="Arial" style:font-size-complex="11pt" fo:language="en" fo:language-asian="en" fo:country-asian="GB" fo:font-weight="bold" style:font-weight-asian="bold"/>
    </style:style>
    <style:style style:name="T108_2" style:family="text">
      <style:text-properties fo:font-size="11pt" style:font-size-asian="11pt" style:font-name-complex="Arial" style:font-size-complex="11pt" fo:language="en" fo:language-asian="en" fo:country-asian="GB" fo:font-weight="bold" style:font-weight-asian="bold"/>
    </style:style>
    <style:style style:name="T108_3" style:family="text">
      <style:text-properties fo:font-size="11pt" style:font-size-asian="11pt" style:font-name-complex="Arial" style:font-size-complex="11pt" fo:language="en" fo:language-asian="en" fo:country-asian="GB" fo:font-weight="bold" style:font-weight-asian="bold"/>
    </style:style>
    <style:style style:name="P109" style:family="paragraph" style:parent-style-name="Normal">
      <style:paragraph-properties fo:text-align="justify" fo:margin-bottom="0.212cm"/>
    </style:style>
    <style:style style:name="T109_1" style:family="text">
      <style:text-properties fo:font-size="11pt" style:font-size-asian="11pt" style:font-name-complex="Arial" style:font-size-complex="11pt" fo:language-asian="en" fo:country-asian="GB"/>
    </style:style>
    <style:style style:name="T109_2" style:family="text">
      <style:text-properties fo:font-size="11pt" style:font-size-asian="11pt" style:font-name-complex="Arial" style:font-size-complex="11pt" fo:language-asian="en" fo:country-asian="GB"/>
    </style:style>
    <style:style style:name="T109_3" style:family="text">
      <style:text-properties fo:font-size="11pt" style:font-size-asian="11pt" style:font-name-complex="Arial" style:font-size-complex="11pt" fo:language-asian="en" fo:country-asian="GB"/>
    </style:style>
    <style:style style:name="P110" style:family="paragraph" style:parent-style-name="Normal">
      <style:paragraph-properties fo:text-align="justify" fo:margin-bottom="0.212cm"/>
    </style:style>
    <style:style style:name="T110_1" style:family="text">
      <style:text-properties fo:font-size="11pt" style:font-size-asian="11pt" style:font-name-complex="Arial" style:font-size-complex="11pt"/>
    </style:style>
    <style:style style:name="T110_2" style:family="text">
      <style:text-properties fo:font-size="11pt" style:font-size-asian="11pt" style:font-name-complex="Arial" style:font-size-complex="11pt"/>
    </style:style>
    <style:style style:name="P111" style:family="paragraph" style:parent-style-name="Normal">
      <style:text-properties fo:font-size="10pt" style:font-size-asian="10pt" style:font-name-complex="Arial" style:font-size-complex="11pt" fo:language="en" fo:language-asian="en" fo:country-asian="GB"/>
    </style:style>
    <style:style style:name="P112" style:family="paragraph" style:parent-style-name="Heading_20_2">
      <style:paragraph-properties fo:background-color="#d9e2f3" fo:padding-top="0.035cm" fo:border-top="#000000 0.018cm solid" fo:margin-top="0cm" fo:padding-bottom="0.035cm" fo:border-bottom="#000000 0.018cm solid" fo:padding-left="0.212cm" fo:border-left="#000000 0.018cm solid" fo:padding-right="0.141cm" fo:border-right="#000000 0.018cm solid"/>
    </style:style>
    <style:style style:name="T112_1" style:family="text">
      <style:text-properties fo:font-style="normal" style:font-style-asian="normal"/>
    </style:style>
    <style:style style:name="T112_2" style:family="text">
      <style:text-properties fo:font-style="normal" style:font-style-asian="normal"/>
    </style:style>
    <style:style style:name="T112_3" style:family="text">
      <style:text-properties fo:font-style="normal" style:font-style-asian="normal" fo:font-size="10pt" style:font-size-asian="10pt" style:font-size-complex="10pt" fo:font-weight="normal" style:font-weight-asian="normal"/>
    </style:style>
    <style:style style:name="T112_4" style:family="text">
      <style:text-properties fo:font-style="normal" style:font-style-asian="normal" fo:font-size="10pt" style:font-size-asian="10pt" style:font-size-complex="10pt" fo:font-weight="normal" style:font-weight-asian="normal"/>
    </style:style>
    <style:style style:name="P113" style:family="paragraph" style:parent-style-name="Normal">
      <style:text-properties fo:font-size="11pt" style:font-size-asian="11pt" style:font-size-complex="11pt"/>
    </style:style>
    <style:style style:name="Table5" style:family="table">
      <style:table-properties table:align="left" style:width="16.471cm" fo:margin-left="-0.268cm"/>
    </style:style>
    <style:style style:name="Column19" style:family="table-column">
      <style:table-column-properties style:column-width="3.198cm" style:use-optimal-column-width="false"/>
    </style:style>
    <style:style style:name="Column20" style:family="table-column">
      <style:table-column-properties style:column-width="0.048cm" style:use-optimal-column-width="false"/>
    </style:style>
    <style:style style:name="Column21" style:family="table-column">
      <style:table-column-properties style:column-width="0.893cm" style:use-optimal-column-width="false"/>
    </style:style>
    <style:style style:name="Column22" style:family="table-column">
      <style:table-column-properties style:column-width="1.935cm" style:use-optimal-column-width="false"/>
    </style:style>
    <style:style style:name="Column23" style:family="table-column">
      <style:table-column-properties style:column-width="2.173cm" style:use-optimal-column-width="false"/>
    </style:style>
    <style:style style:name="Column24" style:family="table-column">
      <style:table-column-properties style:column-width="3.411cm" style:use-optimal-column-width="false"/>
    </style:style>
    <style:style style:name="Column25" style:family="table-column">
      <style:table-column-properties style:column-width="4.748cm" style:use-optimal-column-width="false"/>
    </style:style>
    <style:style style:name="Column26" style:family="table-column">
      <style:table-column-properties style:column-width="0.065cm" style:use-optimal-column-width="false"/>
    </style:style>
    <style:style style:name="Row14" style:family="table-row">
      <style:table-row-properties style:min-row-height="0.873cm" style:use-optimal-row-height="false"/>
    </style:style>
    <style:style style:name="Cell56" style:family="table-cell">
      <style:table-cell-properties fo:background-color="#d9e2f3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114" style:family="paragraph" style:parent-style-name="Normal">
      <style:paragraph-properties fo:line-height="100%" fo:margin-bottom="0cm"/>
    </style:style>
    <style:style style:name="T114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57" style:family="table-cell">
      <style:table-cell-properties fo:background-color="#ffffff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115" style:family="paragraph" style:parent-style-name="Normal">
      <style:paragraph-properties fo:line-height="100%" fo:margin-bottom="0cm"/>
    </style:style>
    <style:style style:name="T115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Row15" style:family="table-row">
      <style:table-row-properties style:min-row-height="0.609cm" style:use-optimal-row-height="false"/>
    </style:style>
    <style:style style:name="Cell58" style:family="table-cell">
      <style:table-cell-properties fo:background-color="#d9e2f3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116" style:family="paragraph" style:parent-style-name="Normal">
      <style:paragraph-properties fo:line-height="100%" fo:margin-bottom="0cm"/>
    </style:style>
    <style:style style:name="T116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59" style:family="table-cell">
      <style:table-cell-properties style:vertical-align="top" fo:border-bottom="#000000 0.035cm solid" fo:padding-left="0.19cm" fo:padding-right="0.19cm" fo:border-right="#000000 0.035cm solid" fo:wrap-option="wrap"/>
    </style:style>
    <style:style style:name="P117" style:family="paragraph" style:parent-style-name="Normal">
      <style:paragraph-properties fo:line-height="100%" fo:margin-bottom="0cm"/>
    </style:style>
    <style:style style:name="T117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60" style:family="table-cell">
      <style:table-cell-properties fo:background-color="#d9e2f3" style:vertical-align="top" fo:border-bottom="#000000 0.035cm solid" fo:padding-left="0.19cm" fo:border-left="#000000 0.035cm solid" fo:padding-right="0.19cm" fo:border-right="#000000 0.035cm solid" fo:wrap-option="wrap"/>
    </style:style>
    <style:style style:name="P118" style:family="paragraph" style:parent-style-name="Normal">
      <style:paragraph-properties fo:line-height="100%" fo:margin-bottom="0cm"/>
    </style:style>
    <style:style style:name="T118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61" style:family="table-cell">
      <style:table-cell-properties style:vertical-align="top" fo:border-bottom="#000000 0.035cm solid" fo:padding-left="0.19cm" fo:border-left="#000000 0.035cm solid" fo:padding-right="0.19cm" fo:border-right="#000000 0.035cm solid" fo:wrap-option="wrap"/>
    </style:style>
    <style:style style:name="P119" style:family="paragraph" style:parent-style-name="Normal">
      <style:paragraph-properties fo:line-height="100%" fo:margin-bottom="0cm"/>
    </style:style>
    <style:style style:name="T119_1" style:family="text">
      <style:text-properties fo:font-style="italic" style:font-style-asian="italic" style:font-style-complex="italic" fo:color="#ff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119_2" style:family="text">
      <style:text-properties fo:font-style="italic" style:font-style-asian="italic" style:font-style-complex="italic" fo:color="#ff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16" style:family="table-row">
      <style:table-row-properties style:min-row-height="0.609cm" style:use-optimal-row-height="false"/>
    </style:style>
    <style:style style:name="Cell62" style:family="table-cell">
      <style:table-cell-properties fo:background-color="#d9e2f3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120" style:family="paragraph" style:parent-style-name="Normal">
      <style:paragraph-properties fo:line-height="100%" fo:margin-bottom="0cm"/>
    </style:style>
    <style:style style:name="T120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63" style:family="table-cell">
      <style:table-cell-properties style:vertical-align="top" fo:border-top="#000000 0.035cm solid" fo:border-bottom="#000000 0.035cm solid" fo:padding-left="0.19cm" fo:padding-right="0.19cm" fo:border-right="#000000 0.035cm solid" fo:wrap-option="wrap"/>
    </style:style>
    <style:style style:name="P121" style:family="paragraph" style:parent-style-name="Normal">
      <style:paragraph-properties fo:line-height="100%" fo:margin-bottom="0cm"/>
    </style:style>
    <style:style style:name="T121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64" style:family="table-cell">
      <style:table-cell-properties fo:background-color="#d9e2f3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122" style:family="paragraph" style:parent-style-name="Normal">
      <style:paragraph-properties fo:line-height="100%" fo:margin-bottom="0cm"/>
    </style:style>
    <style:style style:name="T122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122_2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122_3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65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123" style:family="paragraph" style:parent-style-name="Normal">
      <style:paragraph-properties fo:line-height="100%" fo:margin-bottom="0cm"/>
    </style:style>
    <style:style style:name="T123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Row17" style:family="table-row">
      <style:table-row-properties style:min-row-height="0.529cm" style:use-optimal-row-height="false"/>
    </style:style>
    <style:style style:name="Cell66" style:family="table-cell">
      <style:table-cell-properties style:vertical-align="middle" fo:border-top="#000000 0.035cm solid" fo:padding-left="0.19cm" fo:padding-right="0.19cm" fo:wrap-option="wrap"/>
    </style:style>
    <style:style style:name="P124" style:family="paragraph" style:parent-style-name="Normal">
      <style:paragraph-properties fo:line-height="100%" fo:margin-bottom="0cm"/>
      <style:text-properties style:font-name="Arial" fo:font-size="12pt" style:font-name-asian="Times New Roman" style:font-size-asian="12pt" style:font-name-complex="Times New Roman" style:font-size-complex="12pt" fo:language="en" fo:language-asian="en" fo:language-complex="ar" fo:country="GB" fo:country-asian="GB" fo:country-complex="SA"/>
    </style:style>
    <style:style style:name="Cell67" style:family="table-cell">
      <style:table-cell-properties style:vertical-align="middle" fo:padding-left="0.19cm" fo:padding-right="0.19cm" fo:wrap-option="wrap"/>
    </style:style>
    <style:style style:name="P125" style:family="paragraph" style:parent-style-name="Normal">
      <style:paragraph-properties fo:line-height="100%" fo:margin-bottom="0cm"/>
      <style:text-properties style:font-name="Arial" fo:font-size="12pt" style:font-name-asian="Times New Roman" style:font-size-asian="12pt" style:font-name-complex="Times New Roman" style:font-size-complex="12pt" fo:language="en" fo:language-asian="en" fo:language-complex="ar" fo:country="GB" fo:country-asian="GB" fo:country-complex="SA"/>
    </style:style>
    <style:style style:name="Cell68" style:family="table-cell">
      <style:table-cell-properties style:vertical-align="middle" fo:border-top="#000000 0.035cm solid" fo:padding-left="0.19cm" fo:padding-right="0.19cm" fo:wrap-option="wrap"/>
    </style:style>
    <style:style style:name="P126" style:family="paragraph" style:parent-style-name="Normal">
      <style:paragraph-properties fo:line-height="100%" fo:margin-bottom="0cm"/>
      <style:text-properties style:font-name="Arial" fo:font-size="12pt" style:font-name-asian="Times New Roman" style:font-size-asian="12pt" style:font-name-complex="Times New Roman" style:font-size-complex="12pt" fo:language="en" fo:language-asian="en" fo:language-complex="ar" fo:country="GB" fo:country-asian="GB" fo:country-complex="SA"/>
    </style:style>
    <style:style style:name="Cell69" style:family="table-cell">
      <style:table-cell-properties style:vertical-align="middle" fo:border-top="#000000 0.035cm solid" fo:padding-left="0.19cm" fo:padding-right="0.19cm" fo:wrap-option="wrap"/>
    </style:style>
    <style:style style:name="P127" style:family="paragraph" style:parent-style-name="Normal">
      <style:paragraph-properties fo:line-height="100%" fo:margin-bottom="0cm"/>
      <style:text-properties style:font-name="Arial" fo:font-size="12pt" style:font-name-asian="Times New Roman" style:font-size-asian="12pt" style:font-name-complex="Times New Roman" style:font-size-complex="12pt" fo:language="en" fo:language-asian="en" fo:language-complex="ar" fo:country="GB" fo:country-asian="GB" fo:country-complex="SA"/>
    </style:style>
    <style:style style:name="Cell70" style:family="table-cell">
      <style:table-cell-properties style:vertical-align="middle" fo:border-top="#000000 0.035cm solid" fo:padding-left="0.19cm" fo:padding-right="0.19cm" fo:wrap-option="wrap"/>
    </style:style>
    <style:style style:name="P128" style:family="paragraph" style:parent-style-name="Normal">
      <style:paragraph-properties fo:line-height="100%" fo:margin-bottom="0cm"/>
      <style:text-properties style:font-name="Arial" fo:font-size="12pt" style:font-name-asian="Times New Roman" style:font-size-asian="12pt" style:font-name-complex="Times New Roman" style:font-size-complex="12pt" fo:language="en" fo:language-asian="en" fo:language-complex="ar" fo:country="GB" fo:country-asian="GB" fo:country-complex="SA"/>
    </style:style>
    <style:style style:name="Row18" style:family="table-row">
      <style:table-row-properties style:min-row-height="0.476cm" style:use-optimal-row-height="false"/>
    </style:style>
    <style:style style:name="Cell71" style:family="table-cell">
      <style:table-cell-properties fo:background-color="#d9e2f3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129" style:family="paragraph" style:parent-style-name="Normal">
      <style:paragraph-properties fo:line-height="100%" fo:margin-bottom="0cm"/>
    </style:style>
    <style:style style:name="T129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72" style:family="table-cell">
      <style:table-cell-properties fo:background-color="#d9e2f3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130" style:family="paragraph" style:parent-style-name="Normal">
      <style:paragraph-properties fo:line-height="100%" fo:margin-bottom="0cm"/>
    </style:style>
    <style:style style:name="T130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73" style:family="table-cell">
      <style:table-cell-properties fo:background-color="#d9e2f3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131" style:family="paragraph" style:parent-style-name="Normal">
      <style:paragraph-properties fo:line-height="100%" fo:margin-bottom="0cm"/>
    </style:style>
    <style:style style:name="T131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19" style:family="table-row">
      <style:table-row-properties style:min-row-height="0.529cm" style:use-optimal-row-height="false"/>
    </style:style>
    <style:style style:name="Cell74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132" style:family="paragraph" style:parent-style-name="Normal">
      <style:paragraph-properties fo:line-height="100%" fo:margin-bottom="0cm"/>
    </style:style>
    <style:style style:name="T13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75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133" style:family="paragraph" style:parent-style-name="Normal">
      <style:paragraph-properties fo:line-height="100%" fo:margin-bottom="0cm"/>
    </style:style>
    <style:style style:name="T13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134" style:family="paragraph" style:parent-style-name="Normal">
      <style:paragraph-properties fo:line-height="100%" fo:margin-bottom="0cm"/>
    </style:style>
    <style:style style:name="T13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135" style:family="paragraph" style:parent-style-name="Normal">
      <style:paragraph-properties fo:line-height="100%" fo:margin-bottom="0cm"/>
    </style:style>
    <style:style style:name="T13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136" style:family="paragraph" style:parent-style-name="Normal">
      <style:paragraph-properties fo:line-height="100%" fo:margin-bottom="0cm"/>
    </style:style>
    <style:style style:name="T13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137" style:family="paragraph" style:parent-style-name="Normal">
      <style:paragraph-properties fo:line-height="100%" fo:margin-bottom="0cm"/>
    </style:style>
    <style:style style:name="T13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138" style:family="paragraph" style:parent-style-name="Normal">
      <style:paragraph-properties fo:line-height="100%" fo:margin-bottom="0cm"/>
    </style:style>
    <style:style style:name="T13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139" style:family="paragraph" style:parent-style-name="Normal">
      <style:paragraph-properties fo:line-height="100%" fo:margin-bottom="0cm"/>
    </style:style>
    <style:style style:name="T13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140" style:family="paragraph" style:parent-style-name="Normal">
      <style:paragraph-properties fo:line-height="100%" fo:margin-bottom="0cm"/>
    </style:style>
    <style:style style:name="T14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141" style:family="paragraph" style:parent-style-name="Normal">
      <style:paragraph-properties fo:line-height="100%" fo:margin-bottom="0cm"/>
    </style:style>
    <style:style style:name="T14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142" style:family="paragraph" style:parent-style-name="Normal">
      <style:paragraph-properties fo:line-height="100%" fo:margin-bottom="0cm"/>
    </style:style>
    <style:style style:name="T14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143" style:family="paragraph" style:parent-style-name="Normal">
      <style:paragraph-properties fo:line-height="100%" fo:margin-bottom="0cm"/>
    </style:style>
    <style:style style:name="T14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144" style:family="paragraph" style:parent-style-name="Normal">
      <style:paragraph-properties fo:line-height="100%" fo:margin-bottom="0cm"/>
    </style:style>
    <style:style style:name="T14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145" style:family="paragraph" style:parent-style-name="Normal">
      <style:paragraph-properties fo:line-height="100%" fo:margin-bottom="0cm"/>
    </style:style>
    <style:style style:name="T14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146" style:family="paragraph" style:parent-style-name="Normal">
      <style:paragraph-properties fo:line-height="100%" fo:margin-bottom="0cm"/>
    </style:style>
    <style:style style:name="T14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147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148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149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150" style:family="paragraph" style:parent-style-name="Normal">
      <style:paragraph-properties fo:line-height="100%" fo:margin-bottom="0cm"/>
    </style:style>
    <style:style style:name="T15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151" style:family="paragraph" style:parent-style-name="Normal">
      <style:paragraph-properties fo:line-height="100%" fo:margin-bottom="0cm"/>
    </style:style>
    <style:style style:name="T15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152" style:family="paragraph" style:parent-style-name="Normal">
      <style:paragraph-properties fo:line-height="100%" fo:margin-bottom="0cm"/>
    </style:style>
    <style:style style:name="T15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76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153" style:family="paragraph" style:parent-style-name="Normal">
      <style:paragraph-properties fo:line-height="100%" fo:margin-bottom="0cm"/>
    </style:style>
    <style:style style:name="T15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153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154" style:family="paragraph" style:parent-style-name="Normal">
      <style:paragraph-properties fo:line-height="100%" fo:margin-bottom="0cm"/>
    </style:style>
    <style:style style:name="T15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155" style:family="paragraph" style:parent-style-name="Normal">
      <style:paragraph-properties fo:line-height="100%" fo:margin-bottom="0cm"/>
    </style:style>
    <style:style style:name="T15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156" style:family="paragraph" style:parent-style-name="Normal">
      <style:paragraph-properties fo:line-height="100%" fo:margin-bottom="0cm"/>
    </style:style>
    <style:style style:name="T15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157" style:family="paragraph" style:parent-style-name="List_20_Paragraph">
      <style:paragraph-properties fo:text-indent="-0.501cm" fo:line-height="100%" fo:margin-bottom="0cm" fo:margin-left="1.162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5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158" style:family="paragraph" style:parent-style-name="List_20_Paragraph">
      <style:paragraph-properties fo:text-indent="-0.501cm" fo:line-height="100%" fo:margin-bottom="0cm" fo:margin-left="1.162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5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159" style:family="paragraph" style:parent-style-name="List_20_Paragraph">
      <style:paragraph-properties fo:text-indent="-0.501cm" fo:line-height="100%" fo:margin-bottom="0cm" fo:margin-left="1.162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5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160" style:family="paragraph" style:parent-style-name="List_20_Paragraph">
      <style:paragraph-properties fo:text-indent="-0.501cm" fo:line-height="100%" fo:margin-bottom="0cm" fo:margin-left="1.162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6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161" style:family="paragraph" style:parent-style-name="Normal">
      <style:paragraph-properties fo:line-height="100%" fo:margin-bottom="0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162" style:family="paragraph" style:parent-style-name="Normal">
      <style:paragraph-properties fo:line-height="100%" fo:margin-bottom="0cm"/>
    </style:style>
    <style:style style:name="T16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62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62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62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62_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62_6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62_7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62_8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62_9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62_10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163" style:family="paragraph" style:parent-style-name="Normal">
      <style:paragraph-properties fo:line-height="100%" fo:margin-bottom="0cm"/>
    </style:style>
    <style:style style:name="T16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164" style:family="paragraph" style:parent-style-name="Normal">
      <style:paragraph-properties fo:line-height="100%" fo:margin-bottom="0cm"/>
    </style:style>
    <style:style style:name="T16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164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164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164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64_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64_6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64_7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64_8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165" style:family="paragraph" style:parent-style-name="List_20_Paragraph">
      <style:paragraph-properties fo:text-indent="-0.527cm" fo:line-height="100%" fo:margin-bottom="0cm" fo:margin-left="1.162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6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166" style:family="paragraph" style:parent-style-name="List_20_Paragraph">
      <style:paragraph-properties fo:text-indent="-0.527cm" fo:line-height="100%" fo:margin-bottom="0cm" fo:margin-left="1.162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6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167" style:family="paragraph" style:parent-style-name="Normal">
      <style:paragraph-properties fo:line-height="100%" fo:margin-bottom="0cm"/>
    </style:style>
    <style:style style:name="T16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67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67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168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Row20" style:family="table-row">
      <style:table-row-properties style:min-row-height="0.529cm" style:use-optimal-row-height="false"/>
    </style:style>
    <style:style style:name="Cell77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169" style:family="paragraph" style:parent-style-name="Normal">
      <style:paragraph-properties fo:line-height="100%" fo:margin-bottom="0cm"/>
    </style:style>
    <style:style style:name="T16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78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170" style:family="paragraph" style:parent-style-name="Normal">
      <style:paragraph-properties fo:line-height="100%" fo:margin-bottom="0cm"/>
    </style:style>
    <style:style style:name="T17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79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171" style:family="paragraph" style:parent-style-name="Normal">
      <style:paragraph-properties fo:line-height="100%" fo:margin-bottom="0cm"/>
    </style:style>
    <style:style style:name="T17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172" style:family="paragraph" style:parent-style-name="Normal">
      <style:paragraph-properties fo:line-height="100%" fo:margin-bottom="0cm"/>
    </style:style>
    <style:style style:name="T17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173" style:family="paragraph" style:parent-style-name="Normal">
      <style:paragraph-properties fo:text-align="justify" fo:line-height="100%" fo:margin-bottom="0cm"/>
    </style:style>
    <style:style style:name="T17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US" fo:country-asian="GB" fo:country-complex="SA"/>
    </style:style>
    <style:style style:name="T173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US" fo:country-asian="GB" fo:country-complex="SA"/>
    </style:style>
    <style:style style:name="T173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US" fo:country-asian="GB" fo:country-complex="SA"/>
    </style:style>
    <style:style style:name="T173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US" fo:country-asian="GB" fo:country-complex="SA"/>
    </style:style>
    <style:style style:name="P174" style:family="paragraph" style:parent-style-name="Normal">
      <style:paragraph-properties fo:line-height="100%" fo:margin-bottom="0cm"/>
    </style:style>
    <style:style style:name="T17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175" style:family="paragraph" style:parent-style-name="Normal">
      <style:paragraph-properties fo:line-height="100%" fo:margin-bottom="0cm"/>
    </style:style>
    <style:style style:name="T17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176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177" style:family="paragraph" style:parent-style-name="Normal">
      <style:paragraph-properties fo:text-align="justify"/>
    </style:style>
    <style:style style:name="T177_1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178" style:family="paragraph" style:parent-style-name="Normal">
      <style:paragraph-properties fo:text-align="justify" fo:margin-bottom="0.212cm"/>
    </style:style>
    <style:style style:name="T178_1" style:family="text">
      <style:text-properties fo:font-size="11pt" style:font-name-asian="Arial" style:font-size-asian="11pt" style:font-name-complex="Arial" style:font-size-complex="11pt"/>
    </style:style>
    <style:style style:name="T178_2" style:family="text">
      <style:text-properties fo:font-size="11pt" style:font-name-asian="Arial" style:font-size-asian="11pt" style:font-name-complex="Arial" style:font-size-complex="11pt"/>
    </style:style>
    <style:style style:name="T178_3" style:family="text">
      <style:text-properties fo:font-size="11pt" style:font-name-asian="Arial" style:font-size-asian="11pt" style:font-name-complex="Arial" style:font-size-complex="11pt"/>
    </style:style>
    <style:style style:name="T178_4" style:family="text">
      <style:text-properties fo:font-size="11pt" style:font-name-asian="Arial" style:font-size-asian="11pt" style:font-name-complex="Arial" style:font-size-complex="11pt"/>
    </style:style>
    <style:style style:name="P179" style:family="paragraph" style:parent-style-name="Normal">
      <style:paragraph-properties fo:text-align="justify" fo:margin-bottom="0.212cm"/>
    </style:style>
    <style:style style:name="T179_1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179_2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179_3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179_4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179_5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179_6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179_7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179_8" style:family="text">
      <style:text-properties fo:font-size="11pt" style:font-name-asian="Arial" style:font-size-asian="11pt" style:font-name-complex="Arial" style:font-size-complex="11pt"/>
    </style:style>
    <style:style style:name="T179_9" style:family="text">
      <style:text-properties fo:font-size="11pt" style:font-name-asian="Arial" style:font-size-asian="11pt" style:font-name-complex="Arial" style:font-size-complex="11pt"/>
    </style:style>
    <style:style style:name="T179_10" style:family="text">
      <style:text-properties fo:font-size="11pt" style:font-name-asian="Arial" style:font-size-asian="11pt" style:font-name-complex="Arial" style:font-size-complex="11pt"/>
    </style:style>
    <style:style style:name="T179_11" style:family="text">
      <style:text-properties fo:font-size="11pt" style:font-name-asian="Arial" style:font-size-asian="11pt" style:font-name-complex="Arial" style:font-size-complex="11pt"/>
    </style:style>
    <style:style style:name="T179_12" style:family="text">
      <style:text-properties fo:font-size="11pt" style:font-name-asian="Arial" style:font-size-asian="11pt" style:font-name-complex="Arial" style:font-size-complex="11pt"/>
    </style:style>
    <style:style style:name="T179_13" style:family="text">
      <style:text-properties fo:font-size="11pt" style:font-name-asian="Arial" style:font-size-asian="11pt" style:font-name-complex="Arial" style:font-size-complex="11pt"/>
    </style:style>
    <style:style style:name="P180" style:family="paragraph" style:parent-style-name="Normal">
      <style:paragraph-properties fo:text-align="justify" fo:margin-bottom="0.212cm"/>
    </style:style>
    <style:style style:name="T180_1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180_2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180_3" style:family="text">
      <style:text-properties fo:font-size="11pt" style:font-name-asian="Arial" style:font-size-asian="11pt" style:font-name-complex="Arial" style:font-size-complex="11pt"/>
    </style:style>
    <style:style style:name="P181" style:family="paragraph" style:parent-style-name="Normal">
      <style:paragraph-properties fo:text-align="justify" fo:margin-bottom="0.212cm"/>
    </style:style>
    <style:style style:name="T181_1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181_2" style:family="text">
      <style:text-properties fo:font-size="11pt" style:font-name-asian="Arial" style:font-size-asian="11pt" style:font-name-complex="Arial" style:font-size-complex="11pt"/>
    </style:style>
    <style:style style:name="T181_3" style:family="text">
      <style:text-properties fo:font-size="11pt" style:font-name-asian="Arial" style:font-size-asian="11pt" style:font-name-complex="Arial" style:font-size-complex="11pt"/>
    </style:style>
    <style:style style:name="T181_4" style:family="text">
      <style:text-properties fo:font-size="11pt" style:font-name-asian="Arial" style:font-size-asian="11pt" style:font-name-complex="Arial" style:font-size-complex="11pt"/>
    </style:style>
    <style:style style:name="T181_5" style:family="text">
      <style:text-properties fo:font-size="11pt" style:font-name-asian="Arial" style:font-size-asian="11pt" style:font-name-complex="Arial" style:font-size-complex="11pt"/>
    </style:style>
    <style:style style:name="T181_6" style:family="text">
      <style:text-properties fo:font-size="11pt" style:font-name-asian="Arial" style:font-size-asian="11pt" style:font-name-complex="Arial" style:font-size-complex="11pt"/>
    </style:style>
    <style:style style:name="T181_7" style:family="text">
      <style:text-properties fo:font-size="11pt" style:font-name-asian="Arial" style:font-size-asian="11pt" style:font-name-complex="Arial" style:font-size-complex="11pt"/>
    </style:style>
    <style:style style:name="P182" style:family="paragraph" style:parent-style-name="Normal">
      <style:paragraph-properties fo:text-align="justify" fo:margin-bottom="0.212cm"/>
    </style:style>
    <style:style style:name="T182_1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182_2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182_3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182_4" style:family="text">
      <style:text-properties fo:font-size="11pt" style:font-name-asian="Arial" style:font-size-asian="11pt" style:font-name-complex="Arial" style:font-size-complex="11pt"/>
    </style:style>
    <style:style style:name="T182_5" style:family="text">
      <style:text-properties fo:font-size="11pt" style:font-name-asian="Arial" style:font-size-asian="11pt" style:font-name-complex="Arial" style:font-size-complex="11pt"/>
    </style:style>
    <style:style style:name="T182_6" style:family="text">
      <style:text-properties fo:font-size="11pt" style:font-name-asian="Arial" style:font-size-asian="11pt" style:font-name-complex="Arial" style:font-size-complex="11pt"/>
    </style:style>
    <style:style style:name="T182_7" style:family="text">
      <style:text-properties fo:font-size="11pt" style:font-name-asian="Arial" style:font-size-asian="11pt" style:font-name-complex="Arial" style:font-size-complex="11pt"/>
    </style:style>
    <style:style style:name="T182_8" style:family="text">
      <style:text-properties fo:font-size="11pt" style:font-name-asian="Arial" style:font-size-asian="11pt" style:font-name-complex="Arial" style:font-size-complex="11pt"/>
    </style:style>
    <style:style style:name="T182_9" style:family="text">
      <style:text-properties fo:font-size="11pt" style:font-name-asian="Arial" style:font-size-asian="11pt" style:font-name-complex="Arial" style:font-size-complex="11pt"/>
    </style:style>
    <style:style style:name="T182_10" style:family="text">
      <style:text-properties fo:font-size="11pt" style:font-name-asian="Arial" style:font-size-asian="11pt" style:font-name-complex="Arial" style:font-size-complex="11pt"/>
    </style:style>
    <style:style style:name="T182_11" style:family="text">
      <style:text-properties fo:font-size="11pt" style:font-name-asian="Arial" style:font-size-asian="11pt" style:font-name-complex="Arial" style:font-size-complex="11pt"/>
    </style:style>
    <style:style style:name="T182_12" style:family="text">
      <style:text-properties fo:font-style="italic" style:font-style-asian="italic" style:font-style-complex="italic" fo:font-size="11pt" style:font-name-asian="Arial" style:font-size-asian="11pt" style:font-name-complex="Arial" style:font-size-complex="11pt"/>
    </style:style>
    <style:style style:name="T182_13" style:family="text">
      <style:text-properties fo:font-size="11pt" style:font-name-asian="Arial" style:font-size-asian="11pt" style:font-name-complex="Arial" style:font-size-complex="11pt"/>
    </style:style>
    <style:style style:name="P183" style:family="paragraph" style:parent-style-name="Normal">
      <style:paragraph-properties fo:text-align="justify" fo:margin-bottom="0.212cm"/>
    </style:style>
    <style:style style:name="T183_1" style:family="text">
      <style:text-properties fo:font-size="11pt" style:font-name-asian="Arial" style:font-size-asian="11pt" style:font-name-complex="Arial" style:font-size-complex="11pt"/>
    </style:style>
    <style:style style:name="T183_2" style:family="text">
      <style:text-properties fo:font-size="11pt" style:font-name-asian="Arial" style:font-size-asian="11pt" style:font-name-complex="Arial" style:font-size-complex="11pt"/>
    </style:style>
    <style:style style:name="T183_3" style:family="text">
      <style:text-properties fo:font-size="11pt" style:font-name-asian="Arial" style:font-size-asian="11pt" style:font-name-complex="Arial" style:font-size-complex="11pt"/>
    </style:style>
    <style:style style:name="T183_4" style:family="text">
      <style:text-properties fo:font-size="11pt" style:font-name-asian="Arial" style:font-size-asian="11pt" style:font-name-complex="Arial" style:font-size-complex="11pt"/>
    </style:style>
    <style:style style:name="T183_5" style:family="text">
      <style:text-properties fo:font-size="11pt" style:font-name-asian="Arial" style:font-size-asian="11pt" style:font-name-complex="Arial" style:font-size-complex="11pt"/>
    </style:style>
    <style:style style:name="T183_6" style:family="text">
      <style:text-properties fo:font-size="11pt" style:font-name-asian="Arial" style:font-size-asian="11pt" style:font-name-complex="Arial" style:font-size-complex="11pt"/>
    </style:style>
    <style:style style:name="T183_7" style:family="text">
      <style:text-properties fo:font-size="11pt" style:font-name-asian="Arial" style:font-size-asian="11pt" style:font-name-complex="Arial" style:font-size-complex="11pt"/>
    </style:style>
    <style:style style:name="T183_8" style:family="text">
      <style:text-properties fo:font-size="11pt" style:font-name-asian="Arial" style:font-size-asian="11pt" style:font-name-complex="Arial" style:font-size-complex="11pt"/>
    </style:style>
    <style:style style:name="T183_9" style:family="text">
      <style:text-properties fo:font-size="11pt" style:font-name-asian="Arial" style:font-size-asian="11pt" style:font-name-complex="Arial" style:font-size-complex="11pt"/>
    </style:style>
    <style:style style:name="P184" style:family="paragraph" style:parent-style-name="Normal">
      <style:paragraph-properties fo:text-align="justify" fo:margin-bottom="0.212cm"/>
    </style:style>
    <style:style style:name="T184_1" style:family="text">
      <style:text-properties fo:font-size="11pt" style:font-name-asian="Arial" style:font-size-asian="11pt" style:font-name-complex="Arial" style:font-size-complex="11pt"/>
    </style:style>
    <style:style style:name="T184_2" style:family="text">
      <style:text-properties fo:font-size="11pt" style:font-name-asian="Arial" style:font-size-asian="11pt" style:font-name-complex="Arial" style:font-size-complex="11pt"/>
    </style:style>
    <style:style style:name="T184_3" style:family="text">
      <style:text-properties fo:font-size="11pt" style:font-name-asian="Arial" style:font-size-asian="11pt" style:font-name-complex="Arial" style:font-size-complex="11pt"/>
    </style:style>
    <style:style style:name="T184_4" style:family="text">
      <style:text-properties fo:font-size="11pt" style:font-name-asian="Arial" style:font-size-asian="11pt" style:font-name-complex="Arial" style:font-size-complex="11pt"/>
    </style:style>
    <style:style style:name="T184_5" style:family="text">
      <style:text-properties fo:font-size="11pt" style:font-name-asian="Arial" style:font-size-asian="11pt" style:font-name-complex="Arial" style:font-size-complex="11pt"/>
    </style:style>
    <style:style style:name="T184_6" style:family="text">
      <style:text-properties fo:font-size="11pt" style:font-name-asian="Arial" style:font-size-asian="11pt" style:font-name-complex="Arial" style:font-size-complex="11pt"/>
    </style:style>
    <style:style style:name="T184_7" style:family="text">
      <style:text-properties fo:font-size="11pt" style:font-name-asian="Arial" style:font-size-asian="11pt" style:font-name-complex="Arial" style:font-size-complex="11pt"/>
    </style:style>
    <style:style style:name="T184_8" style:family="text">
      <style:text-properties fo:font-size="11pt" style:font-name-asian="Arial" style:font-size-asian="11pt" style:font-name-complex="Arial" style:font-size-complex="11pt"/>
    </style:style>
    <style:style style:name="P185" style:family="paragraph" style:parent-style-name="Normal">
      <style:paragraph-properties fo:text-align="justify" fo:margin-bottom="0.212cm"/>
    </style:style>
    <style:style style:name="T185_1" style:family="text">
      <style:text-properties fo:font-size="11pt" style:font-name-asian="Arial" style:font-size-asian="11pt" style:font-name-complex="Arial" style:font-size-complex="11pt"/>
    </style:style>
    <style:style style:name="T185_2" style:family="text">
      <style:text-properties fo:font-size="11pt" style:font-name-asian="Arial" style:font-size-asian="11pt" style:font-name-complex="Arial" style:font-size-complex="11pt"/>
    </style:style>
    <style:style style:name="T185_3" style:family="text">
      <style:text-properties fo:font-size="11pt" style:font-name-asian="Arial" style:font-size-asian="11pt" style:font-name-complex="Arial" style:font-size-complex="11pt"/>
    </style:style>
    <style:style style:name="T185_4" style:family="text">
      <style:text-properties fo:font-size="11pt" style:font-name-asian="Arial" style:font-size-asian="11pt" style:font-name-complex="Arial" style:font-size-complex="11pt"/>
    </style:style>
    <style:style style:name="T185_5" style:family="text">
      <style:text-properties fo:font-size="11pt" style:font-name-asian="Arial" style:font-size-asian="11pt" style:font-name-complex="Arial" style:font-size-complex="11pt"/>
    </style:style>
    <style:style style:name="T185_6" style:family="text">
      <style:text-properties fo:font-size="11pt" style:font-name-asian="Arial" style:font-size-asian="11pt" style:font-name-complex="Arial" style:font-size-complex="11pt"/>
    </style:style>
    <style:style style:name="T185_7" style:family="text">
      <style:text-properties fo:font-size="11pt" style:font-name-asian="Arial" style:font-size-asian="11pt" style:font-name-complex="Arial" style:font-size-complex="11pt"/>
    </style:style>
    <style:style style:name="T185_8" style:family="text">
      <style:text-properties fo:font-size="11pt" style:font-name-asian="Arial" style:font-size-asian="11pt" style:font-name-complex="Arial" style:font-size-complex="11pt"/>
    </style:style>
    <style:style style:name="T185_9" style:family="text">
      <style:text-properties fo:font-size="11pt" style:font-name-asian="Arial" style:font-size-asian="11pt" style:font-name-complex="Arial" style:font-size-complex="11pt"/>
    </style:style>
    <style:style style:name="T185_10" style:family="text">
      <style:text-properties fo:font-size="11pt" style:font-name-asian="Arial" style:font-size-asian="11pt" style:font-name-complex="Arial" style:font-size-complex="11pt"/>
    </style:style>
    <style:style style:name="T185_11" style:family="text">
      <style:text-properties fo:font-size="11pt" style:font-name-asian="Arial" style:font-size-asian="11pt" style:font-name-complex="Arial" style:font-size-complex="11pt"/>
    </style:style>
    <style:style style:name="T185_12" style:family="text">
      <style:text-properties fo:font-size="11pt" style:font-name-asian="Arial" style:font-size-asian="11pt" style:font-name-complex="Arial" style:font-size-complex="11pt"/>
    </style:style>
    <style:style style:name="T185_13" style:family="text">
      <style:text-properties fo:font-size="11pt" style:font-name-asian="Arial" style:font-size-asian="11pt" style:font-name-complex="Arial" style:font-size-complex="11pt"/>
    </style:style>
    <style:style style:name="T185_14" style:family="text">
      <style:text-properties fo:font-size="11pt" style:font-name-asian="Arial" style:font-size-asian="11pt" style:font-name-complex="Arial" style:font-size-complex="11pt"/>
    </style:style>
    <style:style style:name="T185_15" style:family="text">
      <style:text-properties fo:font-size="11pt" style:font-name-asian="Arial" style:font-size-asian="11pt" style:font-name-complex="Arial" style:font-size-complex="11pt"/>
    </style:style>
    <style:style style:name="P186" style:family="paragraph" style:parent-style-name="Normal">
      <style:paragraph-properties fo:text-align="justify" fo:margin-bottom="0.212cm"/>
    </style:style>
    <style:style style:name="T186_1" style:family="text">
      <style:text-properties fo:font-size="11pt" style:font-name-asian="Arial" style:font-size-asian="11pt" style:font-name-complex="Arial" style:font-size-complex="11pt"/>
    </style:style>
    <style:style style:name="P187" style:family="paragraph" style:parent-style-name="Normal">
      <style:paragraph-properties fo:text-align="justify" fo:margin-bottom="0.212cm"/>
    </style:style>
    <style:style style:name="T187_1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187_2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187_3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188" style:family="paragraph" style:parent-style-name="Normal">
      <style:paragraph-properties fo:text-align="justify" fo:margin-bottom="0.212cm"/>
    </style:style>
    <style:style style:name="T188_1" style:family="text">
      <style:text-properties fo:font-size="11pt" style:font-name-asian="Arial" style:font-size-asian="11pt" style:font-name-complex="Arial" style:font-size-complex="11pt"/>
    </style:style>
    <style:style style:name="T188_2" style:family="text">
      <style:text-properties fo:font-size="11pt" style:font-name-asian="Arial" style:font-size-asian="11pt" style:font-name-complex="Arial" style:font-size-complex="11pt"/>
    </style:style>
    <style:style style:name="T188_3" style:family="text">
      <style:text-properties fo:font-size="11pt" style:font-name-asian="Arial" style:font-size-asian="11pt" style:font-name-complex="Arial" style:font-size-complex="11pt"/>
    </style:style>
    <style:style style:name="T188_4" style:family="text">
      <style:text-properties fo:font-size="11pt" style:font-name-asian="Arial" style:font-size-asian="11pt" style:font-name-complex="Arial" style:font-size-complex="11pt"/>
    </style:style>
    <style:style style:name="T188_5" style:family="text">
      <style:text-properties fo:font-size="11pt" style:font-name-asian="Arial" style:font-size-asian="11pt" style:font-name-complex="Arial" style:font-size-complex="11pt"/>
    </style:style>
    <style:style style:name="T188_6" style:family="text">
      <style:text-properties fo:font-size="11pt" style:font-name-asian="Arial" style:font-size-asian="11pt" style:font-name-complex="Arial" style:font-size-complex="11pt"/>
    </style:style>
    <style:style style:name="T188_7" style:family="text">
      <style:text-properties fo:font-size="11pt" style:font-name-asian="Arial" style:font-size-asian="11pt" style:font-name-complex="Arial" style:font-size-complex="11pt"/>
    </style:style>
    <style:style style:name="T188_8" style:family="text">
      <style:text-properties fo:font-size="11pt" style:font-name-asian="Arial" style:font-size-asian="11pt" style:font-name-complex="Arial" style:font-size-complex="11pt"/>
    </style:style>
    <style:style style:name="T188_9" style:family="text">
      <style:text-properties fo:font-size="11pt" style:font-name-asian="Arial" style:font-size-asian="11pt" style:font-name-complex="Arial" style:font-size-complex="11pt"/>
    </style:style>
    <style:style style:name="T188_10" style:family="text">
      <style:text-properties fo:font-size="11pt" style:font-name-asian="Arial" style:font-size-asian="11pt" style:font-name-complex="Arial" style:font-size-complex="11pt"/>
    </style:style>
    <style:style style:name="T188_11" style:family="text">
      <style:text-properties fo:font-size="11pt" style:font-name-asian="Arial" style:font-size-asian="11pt" style:font-name-complex="Arial" style:font-size-complex="11pt"/>
    </style:style>
    <style:style style:name="T188_12" style:family="text">
      <style:text-properties fo:font-size="11pt" style:font-name-asian="Arial" style:font-size-asian="11pt" style:font-name-complex="Arial" style:font-size-complex="11pt"/>
    </style:style>
    <style:style style:name="T188_13" style:family="text">
      <style:text-properties fo:font-size="11pt" style:font-name-asian="Arial" style:font-size-asian="11pt" style:font-name-complex="Arial" style:font-size-complex="11pt"/>
    </style:style>
    <style:style style:name="T188_14" style:family="text">
      <style:text-properties fo:font-size="11pt" style:font-name-asian="Arial" style:font-size-asian="11pt" style:font-name-complex="Arial" style:font-size-complex="11pt"/>
    </style:style>
    <style:style style:name="T188_15" style:family="text">
      <style:text-properties fo:font-size="11pt" style:font-name-asian="Arial" style:font-size-asian="11pt" style:font-name-complex="Arial" style:font-size-complex="11pt"/>
    </style:style>
    <style:style style:name="T188_16" style:family="text">
      <style:text-properties fo:font-size="11pt" style:font-name-asian="Arial" style:font-size-asian="11pt" style:font-name-complex="Arial" style:font-size-complex="11pt"/>
    </style:style>
    <style:style style:name="T188_17" style:family="text">
      <style:text-properties fo:font-size="11pt" style:font-name-asian="Arial" style:font-size-asian="11pt" style:font-name-complex="Arial" style:font-size-complex="11pt"/>
    </style:style>
    <style:style style:name="T188_18" style:family="text">
      <style:text-properties fo:font-size="11pt" style:font-name-asian="Arial" style:font-size-asian="11pt" style:font-name-complex="Arial" style:font-size-complex="11pt"/>
    </style:style>
    <style:style style:name="T188_19" style:family="text">
      <style:text-properties fo:font-size="11pt" style:font-name-asian="Arial" style:font-size-asian="11pt" style:font-name-complex="Arial" style:font-size-complex="11pt"/>
    </style:style>
    <style:style style:name="T188_20" style:family="text">
      <style:text-properties fo:font-size="11pt" style:font-name-asian="Arial" style:font-size-asian="11pt" style:font-name-complex="Arial" style:font-size-complex="11pt"/>
    </style:style>
    <style:style style:name="T188_21" style:family="text">
      <style:text-properties fo:font-size="11pt" style:font-name-asian="Arial" style:font-size-asian="11pt" style:font-name-complex="Arial" style:font-size-complex="11pt"/>
    </style:style>
    <style:style style:name="T188_22" style:family="text">
      <style:text-properties fo:font-size="11pt" style:font-name-asian="Arial" style:font-size-asian="11pt" style:font-name-complex="Arial" style:font-size-complex="11pt"/>
    </style:style>
    <style:style style:name="T188_23" style:family="text">
      <style:text-properties fo:font-size="11pt" style:font-name-asian="Arial" style:font-size-asian="11pt" style:font-name-complex="Arial" style:font-size-complex="11pt"/>
    </style:style>
    <style:style style:name="T188_24" style:family="text">
      <style:text-properties fo:font-size="11pt" style:font-name-asian="Arial" style:font-size-asian="11pt" style:font-name-complex="Arial" style:font-size-complex="11pt"/>
    </style:style>
    <style:style style:name="T188_25" style:family="text">
      <style:text-properties fo:font-size="11pt" style:font-name-asian="Arial" style:font-size-asian="11pt" style:font-name-complex="Arial" style:font-size-complex="11pt"/>
    </style:style>
    <style:style style:name="T188_26" style:family="text">
      <style:text-properties fo:font-size="11pt" style:font-name-asian="Arial" style:font-size-asian="11pt" style:font-name-complex="Arial" style:font-size-complex="11pt"/>
    </style:style>
    <style:style style:name="T188_27" style:family="text">
      <style:text-properties fo:font-size="11pt" style:font-name-asian="Arial" style:font-size-asian="11pt" style:font-name-complex="Arial" style:font-size-complex="11pt"/>
    </style:style>
    <style:style style:name="T188_28" style:family="text">
      <style:text-properties fo:font-size="11pt" style:font-name-asian="Arial" style:font-size-asian="11pt" style:font-name-complex="Arial" style:font-size-complex="11pt"/>
    </style:style>
    <style:style style:name="T188_29" style:family="text">
      <style:text-properties fo:font-size="11pt" style:font-name-asian="Arial" style:font-size-asian="11pt" style:font-name-complex="Arial" style:font-size-complex="11pt"/>
    </style:style>
    <style:style style:name="T188_30" style:family="text">
      <style:text-properties fo:font-size="11pt" style:font-name-asian="Arial" style:font-size-asian="11pt" style:font-name-complex="Arial" style:font-size-complex="11pt"/>
    </style:style>
    <style:style style:name="T188_31" style:family="text">
      <style:text-properties fo:font-size="11pt" style:font-name-asian="Arial" style:font-size-asian="11pt" style:font-name-complex="Arial" style:font-size-complex="11pt"/>
    </style:style>
    <style:style style:name="T188_32" style:family="text">
      <style:text-properties fo:font-size="11pt" style:font-name-asian="Arial" style:font-size-asian="11pt" style:font-name-complex="Arial" style:font-size-complex="11pt"/>
    </style:style>
    <style:style style:name="T188_33" style:family="text">
      <style:text-properties fo:font-size="11pt" style:font-name-asian="Arial" style:font-size-asian="11pt" style:font-name-complex="Arial" style:font-size-complex="11pt"/>
    </style:style>
    <style:style style:name="T188_34" style:family="text">
      <style:text-properties fo:font-size="11pt" style:font-name-asian="Arial" style:font-size-asian="11pt" style:font-name-complex="Arial" style:font-size-complex="11pt"/>
    </style:style>
    <style:style style:name="T188_35" style:family="text">
      <style:text-properties fo:font-size="11pt" style:font-name-asian="Arial" style:font-size-asian="11pt" style:font-name-complex="Arial" style:font-size-complex="11pt"/>
    </style:style>
    <style:style style:name="P189" style:family="paragraph" style:parent-style-name="Normal">
      <style:paragraph-properties fo:margin-bottom="0.212cm"/>
    </style:style>
    <style:style style:name="T189_1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190" style:family="paragraph" style:parent-style-name="Normal"/>
    <style:style style:name="T190_1" style:family="text">
      <style:text-properties fo:font-size="11pt" style:font-name-asian="Arial" style:font-size-asian="11pt" style:font-name-complex="Arial" style:font-size-complex="11pt"/>
    </style:style>
    <style:style style:name="Table6" style:family="table">
      <style:table-properties table:align="left" style:width="15.903cm" fo:margin-left="0cm"/>
    </style:style>
    <style:style style:name="Column27" style:family="table-column">
      <style:table-column-properties style:column-width="4.733cm" style:use-optimal-column-width="false"/>
    </style:style>
    <style:style style:name="Column28" style:family="table-column">
      <style:table-column-properties style:column-width="5.741cm" style:use-optimal-column-width="false"/>
    </style:style>
    <style:style style:name="Column29" style:family="table-column">
      <style:table-column-properties style:column-width="5.429cm" style:use-optimal-column-width="false"/>
    </style:style>
    <style:style style:name="Row21" style:family="table-row">
      <style:table-row-properties style:min-row-height="0.529cm" style:use-optimal-row-height="false"/>
    </style:style>
    <style:style style:name="Cell80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191" style:family="paragraph" style:parent-style-name="Normal">
      <style:paragraph-properties fo:line-height="115%" fo:margin-bottom="0.282cm"/>
    </style:style>
    <style:style style:name="T19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81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192" style:family="paragraph" style:parent-style-name="Normal">
      <style:paragraph-properties fo:line-height="115%" fo:margin-bottom="0.282cm"/>
    </style:style>
    <style:style style:name="T19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82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193" style:family="paragraph" style:parent-style-name="Normal">
      <style:paragraph-properties fo:line-height="115%" fo:margin-bottom="0.282cm"/>
    </style:style>
    <style:style style:name="T19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193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22" style:family="table-row">
      <style:table-row-properties style:min-row-height="0.529cm" style:use-optimal-row-height="false"/>
    </style:style>
    <style:style style:name="Cell83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194" style:family="paragraph" style:parent-style-name="Normal">
      <style:paragraph-properties fo:line-height="115%" fo:margin-bottom="0.282cm"/>
    </style:style>
    <style:style style:name="T19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194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84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195" style:family="paragraph" style:parent-style-name="Normal">
      <style:paragraph-properties fo:line-height="115%" fo:margin-bottom="0.282cm"/>
    </style:style>
    <style:style style:name="T19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196" style:family="paragraph" style:parent-style-name="Normal">
      <style:paragraph-properties fo:line-height="115%" fo:margin-bottom="0.282cm"/>
    </style:style>
    <style:style style:name="T19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96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96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197" style:family="paragraph" style:parent-style-name="Normal">
      <style:paragraph-properties fo:line-height="115%" fo:margin-bottom="0.282cm"/>
    </style:style>
    <style:style style:name="T19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85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198" style:family="paragraph" style:parent-style-name="Normal">
      <style:paragraph-properties fo:line-height="115%" fo:margin-bottom="0.282cm"/>
    </style:style>
    <style:style style:name="T19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98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198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98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98_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Row23" style:family="table-row">
      <style:table-row-properties style:min-row-height="0.529cm" style:use-optimal-row-height="false"/>
    </style:style>
    <style:style style:name="Cell86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199" style:family="paragraph" style:parent-style-name="Normal">
      <style:paragraph-properties fo:line-height="115%" fo:margin-bottom="0.282cm"/>
    </style:style>
    <style:style style:name="T19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199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99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99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99_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199_6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87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200" style:family="paragraph" style:parent-style-name="Normal">
      <style:paragraph-properties fo:line-height="115%" fo:margin-bottom="0.282cm"/>
    </style:style>
    <style:style style:name="T20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200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201" style:family="paragraph" style:parent-style-name="Normal">
      <style:paragraph-properties fo:line-height="115%" fo:margin-bottom="0.282cm"/>
    </style:style>
    <style:style style:name="T20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88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202" style:family="paragraph" style:parent-style-name="Normal">
      <style:paragraph-properties fo:text-align="justify" fo:line-height="115%" fo:margin-bottom="0.282cm"/>
    </style:style>
    <style:style style:name="T20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02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02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02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202_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203" style:family="paragraph" style:parent-style-name="Normal"/>
    <style:style style:name="T203_1" style:family="text">
      <style:text-properties fo:font-size="11pt" style:font-name-asian="Arial" style:font-size-asian="11pt" style:font-name-complex="Arial" style:font-size-complex="11pt"/>
    </style:style>
    <style:style style:name="P204" style:family="paragraph" style:parent-style-name="Normal"/>
    <style:style style:name="T204_1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205" style:family="paragraph" style:parent-style-name="Normal">
      <style:paragraph-properties fo:text-align="justify"/>
    </style:style>
    <style:style style:name="T205_1" style:family="text">
      <style:text-properties fo:font-size="11pt" style:font-name-asian="Arial" style:font-size-asian="11pt" style:font-name-complex="Arial" style:font-size-complex="11pt"/>
    </style:style>
    <style:style style:name="T205_2" style:family="text">
      <style:text-properties fo:font-size="11pt" style:font-name-asian="Arial" style:font-size-asian="11pt" style:font-name-complex="Arial" style:font-size-complex="11pt"/>
    </style:style>
    <style:style style:name="T205_3" style:family="text">
      <style:text-properties fo:font-size="11pt" style:font-name-asian="Arial" style:font-size-asian="11pt" style:font-name-complex="Arial" style:font-size-complex="11pt"/>
    </style:style>
    <style:style style:name="T205_4" style:family="text">
      <style:text-properties fo:font-size="11pt" style:font-name-asian="Arial" style:font-size-asian="11pt" style:font-name-complex="Arial" style:font-size-complex="11pt"/>
    </style:style>
    <style:style style:name="P206" style:family="paragraph" style:parent-style-name="Normal">
      <style:paragraph-properties fo:text-align="justify"/>
      <style:text-properties fo:font-size="11pt" style:font-size-asian="11pt" style:font-size-complex="11pt"/>
    </style:style>
    <style:style style:name="P207" style:family="paragraph" style:parent-style-name="Normal">
      <style:paragraph-properties fo:text-align="justify"/>
    </style:style>
    <style:style style:name="T207_1" style:family="text">
      <style:text-properties fo:font-size="11pt" style:font-name-asian="Arial" style:font-size-asian="11pt" style:font-name-complex="Arial" style:font-size-complex="11pt"/>
    </style:style>
    <style:style style:name="T207_2" style:family="text">
      <style:text-properties fo:font-size="11pt" style:font-name-asian="Arial" style:font-size-asian="11pt" style:font-name-complex="Arial" style:font-size-complex="11pt"/>
    </style:style>
    <style:style style:name="T207_3" style:family="text">
      <style:text-properties fo:font-size="11pt" style:font-name-asian="Arial" style:font-size-asian="11pt" style:font-name-complex="Arial" style:font-size-complex="11pt"/>
    </style:style>
    <style:style style:name="T207_4" style:family="text">
      <style:text-properties fo:font-size="11pt" style:font-name-asian="Arial" style:font-size-asian="11pt" style:font-name-complex="Arial" style:font-size-complex="11pt"/>
    </style:style>
    <style:style style:name="T207_5" style:family="text">
      <style:text-properties fo:font-size="11pt" style:font-name-asian="Arial" style:font-size-asian="11pt" style:font-name-complex="Arial" style:font-size-complex="11pt"/>
    </style:style>
    <style:style style:name="T207_6" style:family="text">
      <style:text-properties fo:font-size="11pt" style:font-name-asian="Arial" style:font-size-asian="11pt" style:font-name-complex="Arial" style:font-size-complex="11pt"/>
    </style:style>
    <style:style style:name="T207_7" style:family="text">
      <style:text-properties fo:font-size="11pt" style:font-name-asian="Arial" style:font-size-asian="11pt" style:font-name-complex="Arial" style:font-size-complex="11pt"/>
    </style:style>
    <style:style style:name="T207_8" style:family="text">
      <style:text-properties fo:font-size="11pt" style:font-name-asian="Arial" style:font-size-asian="11pt" style:font-name-complex="Arial" style:font-size-complex="11pt"/>
    </style:style>
    <style:style style:name="T207_9" style:family="text">
      <style:text-properties fo:font-size="11pt" style:font-name-asian="Arial" style:font-size-asian="11pt" style:font-name-complex="Arial" style:font-size-complex="11pt"/>
    </style:style>
    <style:style style:name="T207_10" style:family="text">
      <style:text-properties fo:font-size="11pt" style:font-name-asian="Arial" style:font-size-asian="11pt" style:font-name-complex="Arial" style:font-size-complex="11pt"/>
    </style:style>
    <style:style style:name="T207_11" style:family="text">
      <style:text-properties fo:font-size="11pt" style:font-name-asian="Arial" style:font-size-asian="11pt" style:font-name-complex="Arial" style:font-size-complex="11pt"/>
    </style:style>
    <style:style style:name="T207_12" style:family="text">
      <style:text-properties fo:font-size="11pt" style:font-name-asian="Arial" style:font-size-asian="11pt" style:font-name-complex="Arial" style:font-size-complex="11pt"/>
    </style:style>
    <style:style style:name="T207_13" style:family="text">
      <style:text-properties fo:font-size="11pt" style:font-name-asian="Arial" style:font-size-asian="11pt" style:font-name-complex="Arial" style:font-size-complex="11pt"/>
    </style:style>
    <style:style style:name="P208" style:family="paragraph" style:parent-style-name="Normal">
      <style:text-properties fo:font-size="11pt" style:font-size-asian="11pt" style:font-size-complex="11pt"/>
    </style:style>
    <style:style style:name="Table7" style:family="table">
      <style:table-properties table:align="left" style:width="16.836cm" fo:margin-left="-0.268cm"/>
    </style:style>
    <style:style style:name="Column30" style:family="table-column">
      <style:table-column-properties style:column-width="2.967cm" style:use-optimal-column-width="false"/>
    </style:style>
    <style:style style:name="Column31" style:family="table-column">
      <style:table-column-properties style:column-width="0.372cm" style:use-optimal-column-width="false"/>
    </style:style>
    <style:style style:name="Column32" style:family="table-column">
      <style:table-column-properties style:column-width="0.778cm" style:use-optimal-column-width="false"/>
    </style:style>
    <style:style style:name="Column33" style:family="table-column">
      <style:table-column-properties style:column-width="1.711cm" style:use-optimal-column-width="false"/>
    </style:style>
    <style:style style:name="Column34" style:family="table-column">
      <style:table-column-properties style:column-width="2.159cm" style:use-optimal-column-width="false"/>
    </style:style>
    <style:style style:name="Column35" style:family="table-column">
      <style:table-column-properties style:column-width="3.766cm" style:use-optimal-column-width="false"/>
    </style:style>
    <style:style style:name="Column36" style:family="table-column">
      <style:table-column-properties style:column-width="5.001cm" style:use-optimal-column-width="false"/>
    </style:style>
    <style:style style:name="Column37" style:family="table-column">
      <style:table-column-properties style:column-width="0.083cm" style:use-optimal-column-width="false"/>
    </style:style>
    <style:style style:name="Row24" style:family="table-row">
      <style:table-row-properties style:min-row-height="0.529cm" style:use-optimal-row-height="false"/>
    </style:style>
    <style:style style:name="Cell89" style:family="table-cell">
      <style:table-cell-properties fo:background-color="#d9e2f3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209" style:family="paragraph" style:parent-style-name="Normal">
      <style:paragraph-properties fo:line-height="100%" fo:margin-bottom="0cm"/>
    </style:style>
    <style:style style:name="T209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209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90" style:family="table-cell">
      <style:table-cell-properties fo:background-color="#ffffff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210" style:family="paragraph" style:parent-style-name="Normal">
      <style:paragraph-properties fo:line-height="100%" fo:margin-bottom="0cm"/>
    </style:style>
    <style:style style:name="T210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210_2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Row25" style:family="table-row">
      <style:table-row-properties style:min-row-height="0.529cm" style:use-optimal-row-height="false"/>
    </style:style>
    <style:style style:name="Cell91" style:family="table-cell">
      <style:table-cell-properties fo:background-color="#d9e2f3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211" style:family="paragraph" style:parent-style-name="Normal">
      <style:paragraph-properties fo:line-height="100%" fo:margin-bottom="0cm"/>
    </style:style>
    <style:style style:name="T211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92" style:family="table-cell">
      <style:table-cell-properties style:vertical-align="top" fo:border-bottom="#000000 0.035cm solid" fo:padding-left="0.19cm" fo:padding-right="0.19cm" fo:border-right="#000000 0.035cm solid" fo:wrap-option="wrap"/>
    </style:style>
    <style:style style:name="P212" style:family="paragraph" style:parent-style-name="Normal">
      <style:paragraph-properties fo:line-height="100%" fo:margin-bottom="0cm"/>
    </style:style>
    <style:style style:name="T21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93" style:family="table-cell">
      <style:table-cell-properties fo:background-color="#d9e2f3" style:vertical-align="top" fo:border-bottom="#000000 0.035cm solid" fo:padding-left="0.19cm" fo:border-left="#000000 0.035cm solid" fo:padding-right="0.19cm" fo:border-right="#000000 0.035cm solid" fo:wrap-option="wrap"/>
    </style:style>
    <style:style style:name="P213" style:family="paragraph" style:parent-style-name="Normal">
      <style:paragraph-properties fo:line-height="100%" fo:margin-bottom="0cm"/>
    </style:style>
    <style:style style:name="T213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94" style:family="table-cell">
      <style:table-cell-properties style:vertical-align="top" fo:border-bottom="#000000 0.035cm solid" fo:padding-left="0.19cm" fo:border-left="#000000 0.035cm solid" fo:padding-right="0.19cm" fo:border-right="#000000 0.035cm solid" fo:wrap-option="wrap"/>
    </style:style>
    <style:style style:name="P214" style:family="paragraph" style:parent-style-name="Normal">
      <style:paragraph-properties fo:line-height="100%" fo:margin-bottom="0cm"/>
    </style:style>
    <style:style style:name="T214_1" style:family="text">
      <style:text-properties fo:color="#ff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214_2" style:family="text">
      <style:text-properties fo:color="#ff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26" style:family="table-row">
      <style:table-row-properties style:min-row-height="0.529cm" style:use-optimal-row-height="false"/>
    </style:style>
    <style:style style:name="Cell95" style:family="table-cell">
      <style:table-cell-properties fo:background-color="#d9e2f3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215" style:family="paragraph" style:parent-style-name="Normal">
      <style:paragraph-properties fo:line-height="100%" fo:margin-bottom="0cm"/>
    </style:style>
    <style:style style:name="T215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96" style:family="table-cell">
      <style:table-cell-properties style:vertical-align="top" fo:border-top="#000000 0.035cm solid" fo:border-bottom="#000000 0.035cm solid" fo:padding-left="0.19cm" fo:padding-right="0.19cm" fo:border-right="#000000 0.035cm solid" fo:wrap-option="wrap"/>
    </style:style>
    <style:style style:name="P216" style:family="paragraph" style:parent-style-name="Normal">
      <style:paragraph-properties fo:line-height="100%" fo:margin-bottom="0cm"/>
    </style:style>
    <style:style style:name="T21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97" style:family="table-cell">
      <style:table-cell-properties fo:background-color="#d9e2f3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217" style:family="paragraph" style:parent-style-name="Normal">
      <style:paragraph-properties fo:line-height="100%" fo:margin-bottom="0cm"/>
    </style:style>
    <style:style style:name="T217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217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217_3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98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218" style:family="paragraph" style:parent-style-name="Normal">
      <style:paragraph-properties fo:line-height="100%" fo:margin-bottom="0cm"/>
    </style:style>
    <style:style style:name="T21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27" style:family="table-row">
      <style:table-row-properties style:min-row-height="0.529cm" style:use-optimal-row-height="false"/>
    </style:style>
    <style:style style:name="Cell99" style:family="table-cell">
      <style:table-cell-properties style:vertical-align="middle" fo:border-top="#000000 0.035cm solid" fo:padding-left="0.19cm" fo:padding-right="0.19cm" fo:wrap-option="wrap"/>
    </style:style>
    <style:style style:name="P219" style:family="paragraph" style:parent-style-name="Normal">
      <style:paragraph-properties fo:line-height="100%" fo:margin-bottom="0cm"/>
      <style:text-properties style:font-name="Arial" fo:font-size="12pt" style:font-name-asian="Times New Roman" style:font-size-asian="12pt" style:font-name-complex="Times New Roman" style:font-size-complex="12pt" fo:language="en" fo:language-asian="en" fo:language-complex="ar" fo:country="GB" fo:country-asian="US" fo:country-complex="SA"/>
    </style:style>
    <style:style style:name="Cell100" style:family="table-cell">
      <style:table-cell-properties style:vertical-align="middle" fo:padding-left="0.19cm" fo:padding-right="0.19cm" fo:wrap-option="wrap"/>
    </style:style>
    <style:style style:name="P220" style:family="paragraph" style:parent-style-name="Normal">
      <style:paragraph-properties fo:line-height="100%" fo:margin-bottom="0cm"/>
      <style:text-properties style:font-name="Arial" fo:font-size="12pt" style:font-name-asian="Times New Roman" style:font-size-asian="12pt" style:font-name-complex="Times New Roman" style:font-size-complex="12pt" fo:language="en" fo:language-asian="en" fo:language-complex="ar" fo:country="GB" fo:country-asian="US" fo:country-complex="SA"/>
    </style:style>
    <style:style style:name="Cell101" style:family="table-cell">
      <style:table-cell-properties style:vertical-align="middle" fo:border-top="#000000 0.035cm solid" fo:padding-left="0.19cm" fo:padding-right="0.19cm" fo:wrap-option="wrap"/>
    </style:style>
    <style:style style:name="P221" style:family="paragraph" style:parent-style-name="Normal">
      <style:paragraph-properties fo:line-height="100%" fo:margin-bottom="0cm"/>
      <style:text-properties style:font-name="Arial" fo:font-size="12pt" style:font-name-asian="Times New Roman" style:font-size-asian="12pt" style:font-name-complex="Times New Roman" style:font-size-complex="12pt" fo:language="en" fo:language-asian="en" fo:language-complex="ar" fo:country="GB" fo:country-asian="US" fo:country-complex="SA"/>
    </style:style>
    <style:style style:name="Cell102" style:family="table-cell">
      <style:table-cell-properties style:vertical-align="middle" fo:border-top="#000000 0.035cm solid" fo:padding-left="0.19cm" fo:padding-right="0.19cm" fo:wrap-option="wrap"/>
    </style:style>
    <style:style style:name="P222" style:family="paragraph" style:parent-style-name="Normal">
      <style:paragraph-properties fo:line-height="100%" fo:margin-bottom="0cm"/>
      <style:text-properties style:font-name="Arial" fo:font-size="12pt" style:font-name-asian="Times New Roman" style:font-size-asian="12pt" style:font-name-complex="Times New Roman" style:font-size-complex="12pt" fo:language="en" fo:language-asian="en" fo:language-complex="ar" fo:country="GB" fo:country-asian="US" fo:country-complex="SA"/>
    </style:style>
    <style:style style:name="Cell103" style:family="table-cell">
      <style:table-cell-properties style:vertical-align="middle" fo:border-top="#000000 0.035cm solid" fo:padding-left="0.19cm" fo:padding-right="0.19cm" fo:wrap-option="wrap"/>
    </style:style>
    <style:style style:name="P223" style:family="paragraph" style:parent-style-name="Normal">
      <style:paragraph-properties fo:line-height="100%" fo:margin-bottom="0cm"/>
      <style:text-properties style:font-name="Arial" fo:font-size="12pt" style:font-name-asian="Times New Roman" style:font-size-asian="12pt" style:font-name-complex="Times New Roman" style:font-size-complex="12pt" fo:language="en" fo:language-asian="en" fo:language-complex="ar" fo:country="GB" fo:country-asian="US" fo:country-complex="SA"/>
    </style:style>
    <style:style style:name="Row28" style:family="table-row">
      <style:table-row-properties style:min-row-height="0.529cm" style:use-optimal-row-height="false"/>
    </style:style>
    <style:style style:name="Cell104" style:family="table-cell">
      <style:table-cell-properties fo:background-color="#d9e2f3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224" style:family="paragraph" style:parent-style-name="Normal">
      <style:paragraph-properties fo:line-height="100%" fo:margin-bottom="0cm"/>
    </style:style>
    <style:style style:name="T224_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224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224_3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05" style:family="table-cell">
      <style:table-cell-properties fo:background-color="#d9e2f3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225" style:family="paragraph" style:parent-style-name="Normal">
      <style:paragraph-properties fo:line-height="100%" fo:margin-bottom="0cm"/>
    </style:style>
    <style:style style:name="T225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225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06" style:family="table-cell">
      <style:table-cell-properties fo:background-color="#d9e2f3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226" style:family="paragraph" style:parent-style-name="Normal">
      <style:paragraph-properties fo:line-height="100%" fo:margin-bottom="0cm"/>
    </style:style>
    <style:style style:name="T226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226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29" style:family="table-row">
      <style:table-row-properties style:min-row-height="0.529cm" style:use-optimal-row-height="false"/>
    </style:style>
    <style:style style:name="Cell107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227" style:family="paragraph" style:parent-style-name="Normal">
      <style:paragraph-properties fo:line-height="100%" fo:margin-bottom="0cm"/>
    </style:style>
    <style:style style:name="T22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08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228" style:family="paragraph" style:parent-style-name="Normal">
      <style:paragraph-properties fo:line-height="100%" fo:margin-bottom="0cm"/>
    </style:style>
    <style:style style:name="T22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229" style:family="paragraph" style:parent-style-name="Normal">
      <style:paragraph-properties fo:line-height="100%" fo:margin-bottom="0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230" style:family="paragraph" style:parent-style-name="Normal">
      <style:paragraph-properties fo:line-height="100%" fo:margin-bottom="0cm"/>
    </style:style>
    <style:style style:name="T23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231" style:family="paragraph" style:parent-style-name="Normal">
      <style:paragraph-properties fo:line-height="100%" fo:margin-bottom="0cm" fo:margin-left="0.635cm"/>
    </style:style>
    <style:style style:name="T23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232" style:family="paragraph" style:parent-style-name="Normal">
      <style:paragraph-properties fo:line-height="100%" fo:margin-bottom="0cm" fo:margin-left="0.635cm"/>
    </style:style>
    <style:style style:name="T23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233" style:family="paragraph" style:parent-style-name="Normal">
      <style:paragraph-properties fo:line-height="100%" fo:margin-bottom="0cm" fo:margin-left="0.635cm"/>
    </style:style>
    <style:style style:name="T23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234" style:family="paragraph" style:parent-style-name="Normal">
      <style:paragraph-properties fo:line-height="100%" fo:margin-bottom="0cm"/>
    </style:style>
    <style:style style:name="T23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09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235" style:family="paragraph" style:parent-style-name="Normal">
      <style:paragraph-properties fo:line-height="100%" fo:margin-bottom="0cm"/>
    </style:style>
    <style:style style:name="T23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P236" style:family="paragraph" style:parent-style-name="Normal">
      <style:paragraph-properties fo:line-height="100%" fo:margin-bottom="0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237" style:family="paragraph" style:parent-style-name="Normal">
      <style:paragraph-properties fo:line-height="100%" fo:margin-bottom="0cm"/>
    </style:style>
    <style:style style:name="T23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237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238" style:family="paragraph" style:parent-style-name="Normal">
      <style:paragraph-properties fo:line-height="100%" fo:margin-bottom="0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239" style:family="paragraph" style:parent-style-name="Normal">
      <style:paragraph-properties fo:line-height="100%" fo:margin-bottom="0cm"/>
    </style:style>
    <style:style style:name="T23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240" style:family="paragraph" style:parent-style-name="Normal">
      <style:paragraph-properties fo:line-height="100%" fo:margin-bottom="0cm"/>
    </style:style>
    <style:style style:name="T24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US" fo:country-asian="US" fo:country-complex="SA"/>
    </style:style>
    <style:style style:name="T240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US" fo:country-asian="US" fo:country-complex="SA" fo:font-weight="bold" style:font-weight-asian="bold" style:font-weight-complex="bold"/>
    </style:style>
    <style:style style:name="T240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US" fo:country-asian="US" fo:country-complex="SA"/>
    </style:style>
    <style:style style:name="P241" style:family="paragraph" style:parent-style-name="List_20_Paragraph">
      <style:paragraph-properties fo:text-indent="-0.635cm" fo:line-height="100%" fo:margin-bottom="0cm" fo:margin-left="1.27cm"/>
      <style:text-properties style:font-name="Arial" fo:font-size="10pt" style:font-name-asian="Arial" style:font-size-asian="10pt" style:font-name-complex="Arial" style:font-size-complex="10pt" fo:language="en" fo:language-asian="en" fo:language-complex="ar" fo:country="US" fo:country-asian="GB" fo:country-complex="SA"/>
    </style:style>
    <style:style style:name="T24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US" fo:country-asian="GB" fo:country-complex="SA"/>
    </style:style>
    <style:style style:name="P242" style:family="paragraph" style:parent-style-name="List_20_Paragraph">
      <style:paragraph-properties fo:text-indent="-0.635cm" fo:line-height="100%" fo:margin-bottom="0cm" fo:margin-left="1.27cm"/>
      <style:text-properties style:font-name="Arial" fo:font-size="10pt" style:font-name-asian="Arial" style:font-size-asian="10pt" style:font-name-complex="Arial" style:font-size-complex="10pt" fo:language="en" fo:language-asian="en" fo:language-complex="ar" fo:country="US" fo:country-asian="GB" fo:country-complex="SA"/>
    </style:style>
    <style:style style:name="T24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US" fo:country-asian="GB" fo:country-complex="SA"/>
    </style:style>
    <style:style style:name="P243" style:family="paragraph" style:parent-style-name="List_20_Paragraph">
      <style:paragraph-properties fo:line-height="100%" fo:margin-bottom="0cm" fo:margin-left="1.27cm"/>
      <style:text-properties style:font-name="Arial" fo:font-size="12pt" style:font-name-asian="Times New Roman" style:font-size-asian="12pt" style:font-name-complex="Times New Roman" style:font-size-complex="10pt" fo:language="en" fo:language-asian="en" fo:language-complex="ar" fo:country="GB" fo:country-asian="GB" fo:country-complex="SA"/>
    </style:style>
    <style:style style:name="P244" style:family="paragraph" style:parent-style-name="List_20_Paragraph">
      <style:paragraph-properties fo:line-height="100%" fo:margin-bottom="0cm" fo:margin-left="0cm"/>
    </style:style>
    <style:style style:name="T24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US" fo:country-asian="GB" fo:country-complex="SA"/>
    </style:style>
    <style:style style:name="T244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US" fo:country-asian="GB" fo:country-complex="SA" fo:font-weight="bold" style:font-weight-asian="bold" style:font-weight-complex="bold"/>
    </style:style>
    <style:style style:name="T244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US" fo:country-asian="GB" fo:country-complex="SA"/>
    </style:style>
    <style:style style:name="P245" style:family="paragraph" style:parent-style-name="List_20_Paragraph">
      <style:paragraph-properties fo:text-indent="-0.635cm" fo:line-height="100%" fo:margin-bottom="0cm" fo:margin-left="1.27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4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US" fo:country-asian="GB" fo:country-complex="SA"/>
    </style:style>
    <style:style style:name="T245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246" style:family="paragraph" style:parent-style-name="List_20_Paragraph">
      <style:paragraph-properties fo:text-indent="-0.635cm" fo:line-height="100%" fo:margin-bottom="0cm" fo:margin-left="1.27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4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US" fo:country-asian="GB" fo:country-complex="SA"/>
    </style:style>
    <style:style style:name="P247" style:family="paragraph" style:parent-style-name="List_20_Paragraph">
      <style:paragraph-properties fo:text-indent="-0.635cm" fo:line-height="100%" fo:margin-bottom="0cm" fo:margin-left="1.27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4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US" fo:country-asian="GB" fo:country-complex="SA"/>
    </style:style>
    <style:style style:name="T247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47_3" style:family="text">
      <style:text-properties style:font-name="Arial" fo:font-size="12pt" style:font-name-asian="Times New Roman" style:font-size-asian="12pt" style:font-name-complex="Times New Roman" style:font-size-complex="10pt" fo:language="en" fo:language-asian="en" fo:language-complex="ar" fo:country="GB" fo:country-asian="GB" fo:country-complex="SA"/>
    </style:style>
    <style:style style:name="T247_4" style:family="text">
      <style:text-properties style:font-name="Arial" fo:font-size="12pt" style:font-name-asian="Times New Roman" style:font-size-asian="12pt" style:font-name-complex="Times New Roman" style:font-size-complex="10pt" fo:language="en" fo:language-asian="en" fo:language-complex="ar" fo:country="GB" fo:country-asian="GB" fo:country-complex="SA"/>
    </style:style>
    <style:style style:name="T247_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248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249" style:family="paragraph" style:parent-style-name="Normal">
      <style:paragraph-properties fo:text-align="justify"/>
    </style:style>
    <style:style style:name="T249_1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250" style:family="paragraph" style:parent-style-name="Normal">
      <style:paragraph-properties fo:text-align="justify"/>
    </style:style>
    <style:style style:name="T250_1" style:family="text">
      <style:text-properties fo:font-size="11pt" style:font-name-asian="Arial" style:font-size-asian="11pt" style:font-name-complex="Arial" style:font-size-complex="11pt"/>
    </style:style>
    <style:style style:name="P251" style:family="paragraph" style:parent-style-name="Normal">
      <style:paragraph-properties fo:text-align="justify" fo:margin-bottom="0.212cm"/>
    </style:style>
    <style:style style:name="T251_1" style:family="text">
      <style:text-properties fo:font-size="11pt" style:font-name-asian="Arial" style:font-size-asian="11pt" style:font-name-complex="Arial" style:font-size-complex="11pt"/>
    </style:style>
    <style:style style:name="T251_2" style:family="text">
      <style:text-properties fo:font-size="11pt" style:font-name-asian="Arial" style:font-size-asian="11pt" style:font-name-complex="Arial" style:font-size-complex="11pt"/>
    </style:style>
    <style:style style:name="T251_3" style:family="text">
      <style:text-properties fo:font-size="11pt" style:font-name-asian="Arial" style:font-size-asian="11pt" style:font-name-complex="Arial" style:font-size-complex="11pt"/>
    </style:style>
    <style:style style:name="P252" style:family="paragraph" style:parent-style-name="Normal">
      <style:paragraph-properties fo:text-align="justify" fo:margin-bottom="0.212cm"/>
    </style:style>
    <style:style style:name="T252_1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252_2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252_3" style:family="text">
      <style:text-properties fo:font-size="11pt" style:font-name-asian="Arial" style:font-size-asian="11pt" style:font-name-complex="Arial" style:font-size-complex="11pt"/>
    </style:style>
    <style:style style:name="T252_4" style:family="text">
      <style:text-properties fo:font-size="11pt" style:font-name-asian="Arial" style:font-size-asian="11pt" style:font-name-complex="Arial" style:font-size-complex="11pt"/>
    </style:style>
    <style:style style:name="T252_5" style:family="text">
      <style:text-properties fo:font-size="11pt" style:font-name-asian="Arial" style:font-size-asian="11pt" style:font-name-complex="Arial" style:font-size-complex="11pt"/>
    </style:style>
    <style:style style:name="T252_6" style:family="text">
      <style:text-properties fo:font-size="11pt" style:font-name-asian="Arial" style:font-size-asian="11pt" style:font-name-complex="Arial" style:font-size-complex="11pt"/>
    </style:style>
    <style:style style:name="T252_7" style:family="text">
      <style:text-properties fo:font-size="11pt" style:font-name-asian="Arial" style:font-size-asian="11pt" style:font-name-complex="Arial" style:font-size-complex="11pt"/>
    </style:style>
    <style:style style:name="T252_8" style:family="text">
      <style:text-properties fo:font-size="11pt" style:font-name-asian="Arial" style:font-size-asian="11pt" style:font-name-complex="Arial" style:font-size-complex="11pt"/>
    </style:style>
    <style:style style:name="T252_9" style:family="text">
      <style:text-properties fo:font-size="11pt" style:font-name-asian="Arial" style:font-size-asian="11pt" style:font-name-complex="Arial" style:font-size-complex="11pt"/>
    </style:style>
    <style:style style:name="T252_10" style:family="text">
      <style:text-properties fo:font-size="11pt" style:font-name-asian="Arial" style:font-size-asian="11pt" style:font-name-complex="Arial" style:font-size-complex="11pt"/>
    </style:style>
    <style:style style:name="T252_11" style:family="text">
      <style:text-properties fo:font-size="11pt" style:font-name-asian="Arial" style:font-size-asian="11pt" style:font-name-complex="Arial" style:font-size-complex="11pt"/>
    </style:style>
    <style:style style:name="T252_12" style:family="text">
      <style:text-properties fo:font-size="11pt" style:font-name-asian="Arial" style:font-size-asian="11pt" style:font-name-complex="Arial" style:font-size-complex="11pt"/>
    </style:style>
    <style:style style:name="T252_13" style:family="text">
      <style:text-properties fo:font-size="11pt" style:font-name-asian="Arial" style:font-size-asian="11pt" style:font-name-complex="Arial" style:font-size-complex="11pt"/>
    </style:style>
    <style:style style:name="T252_14" style:family="text">
      <style:text-properties fo:font-size="11pt" style:font-name-asian="Arial" style:font-size-asian="11pt" style:font-name-complex="Arial" style:font-size-complex="11pt"/>
    </style:style>
    <style:style style:name="T252_15" style:family="text">
      <style:text-properties fo:font-size="11pt" style:font-name-asian="Arial" style:font-size-asian="11pt" style:font-name-complex="Arial" style:font-size-complex="11pt"/>
    </style:style>
    <style:style style:name="P253" style:family="paragraph" style:parent-style-name="Normal">
      <style:paragraph-properties fo:text-align="justify" fo:margin-bottom="0.212cm"/>
    </style:style>
    <style:style style:name="T253_1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253_2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253_3" style:family="text">
      <style:text-properties fo:font-size="11pt" style:font-name-asian="Arial" style:font-size-asian="11pt" style:font-name-complex="Arial" style:font-size-complex="11pt"/>
    </style:style>
    <style:style style:name="T253_4" style:family="text">
      <style:text-properties fo:font-size="11pt" style:font-name-asian="Arial" style:font-size-asian="11pt" style:font-name-complex="Arial" style:font-size-complex="11pt"/>
    </style:style>
    <style:style style:name="T253_5" style:family="text">
      <style:text-properties fo:font-size="11pt" style:font-name-asian="Arial" style:font-size-asian="11pt" style:font-name-complex="Arial" style:font-size-complex="11pt"/>
    </style:style>
    <style:style style:name="T253_6" style:family="text">
      <style:text-properties fo:font-size="11pt" style:font-name-asian="Arial" style:font-size-asian="11pt" style:font-name-complex="Arial" style:font-size-complex="11pt"/>
    </style:style>
    <style:style style:name="T253_7" style:family="text">
      <style:text-properties fo:font-size="11pt" style:font-name-asian="Arial" style:font-size-asian="11pt" style:font-name-complex="Arial" style:font-size-complex="11pt"/>
    </style:style>
    <style:style style:name="T253_8" style:family="text">
      <style:text-properties fo:font-size="11pt" style:font-name-asian="Arial" style:font-size-asian="11pt" style:font-name-complex="Arial" style:font-size-complex="11pt"/>
    </style:style>
    <style:style style:name="T253_9" style:family="text">
      <style:text-properties fo:font-size="11pt" style:font-name-asian="Arial" style:font-size-asian="11pt" style:font-name-complex="Arial" style:font-size-complex="11pt"/>
    </style:style>
    <style:style style:name="T253_10" style:family="text">
      <style:text-properties fo:font-size="11pt" style:font-name-asian="Arial" style:font-size-asian="11pt" style:font-name-complex="Arial" style:font-size-complex="11pt"/>
    </style:style>
    <style:style style:name="T253_11" style:family="text">
      <style:text-properties fo:font-size="11pt" style:font-name-asian="Arial" style:font-size-asian="11pt" style:font-name-complex="Arial" style:font-size-complex="11pt"/>
    </style:style>
    <style:style style:name="T253_12" style:family="text">
      <style:text-properties fo:font-size="11pt" style:font-name-asian="Arial" style:font-size-asian="11pt" style:font-name-complex="Arial" style:font-size-complex="11pt"/>
    </style:style>
    <style:style style:name="P254" style:family="paragraph" style:parent-style-name="Normal">
      <style:paragraph-properties fo:text-align="justify" fo:margin-bottom="0.212cm"/>
    </style:style>
    <style:style style:name="T254_1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254_2" style:family="text">
      <style:text-properties fo:font-size="11pt" style:font-name-asian="Arial" style:font-size-asian="11pt" style:font-name-complex="Arial" style:font-size-complex="11pt"/>
    </style:style>
    <style:style style:name="T254_3" style:family="text">
      <style:text-properties fo:font-size="11pt" style:font-name-asian="Arial" style:font-size-asian="11pt" style:font-name-complex="Arial" style:font-size-complex="11pt"/>
    </style:style>
    <style:style style:name="T254_4" style:family="text">
      <style:text-properties fo:font-size="11pt" style:font-name-asian="Arial" style:font-size-asian="11pt" style:font-name-complex="Arial" style:font-size-complex="11pt"/>
    </style:style>
    <style:style style:name="T254_5" style:family="text">
      <style:text-properties fo:font-size="11pt" style:font-name-asian="Arial" style:font-size-asian="11pt" style:font-name-complex="Arial" style:font-size-complex="11pt"/>
    </style:style>
    <style:style style:name="T254_6" style:family="text">
      <style:text-properties fo:font-size="11pt" style:font-name-asian="Arial" style:font-size-asian="11pt" style:font-name-complex="Arial" style:font-size-complex="11pt"/>
    </style:style>
    <style:style style:name="T254_7" style:family="text">
      <style:text-properties fo:font-size="11pt" style:font-name-asian="Arial" style:font-size-asian="11pt" style:font-name-complex="Arial" style:font-size-complex="11pt"/>
    </style:style>
    <style:style style:name="T254_8" style:family="text">
      <style:text-properties fo:font-size="11pt" style:font-name-asian="Arial" style:font-size-asian="11pt" style:font-name-complex="Arial" style:font-size-complex="11pt"/>
    </style:style>
    <style:style style:name="T254_9" style:family="text">
      <style:text-properties fo:font-size="11pt" style:font-name-asian="Arial" style:font-size-asian="11pt" style:font-name-complex="Arial" style:font-size-complex="11pt"/>
    </style:style>
    <style:style style:name="T254_10" style:family="text">
      <style:text-properties fo:font-size="11pt" style:font-name-asian="Arial" style:font-size-asian="11pt" style:font-name-complex="Arial" style:font-size-complex="11pt"/>
    </style:style>
    <style:style style:name="T254_11" style:family="text">
      <style:text-properties fo:font-size="11pt" style:font-name-asian="Arial" style:font-size-asian="11pt" style:font-name-complex="Arial" style:font-size-complex="11pt"/>
    </style:style>
    <style:style style:name="T254_12" style:family="text">
      <style:text-properties fo:font-size="11pt" style:font-name-asian="Arial" style:font-size-asian="11pt" style:font-name-complex="Arial" style:font-size-complex="11pt"/>
    </style:style>
    <style:style style:name="T254_13" style:family="text">
      <style:text-properties fo:font-size="11pt" style:font-name-asian="Arial" style:font-size-asian="11pt" style:font-name-complex="Arial" style:font-size-complex="11pt"/>
    </style:style>
    <style:style style:name="T254_14" style:family="text">
      <style:text-properties fo:font-size="11pt" style:font-name-asian="Arial" style:font-size-asian="11pt" style:font-name-complex="Arial" style:font-size-complex="11pt"/>
    </style:style>
    <style:style style:name="T254_15" style:family="text">
      <style:text-properties fo:font-size="11pt" style:font-name-asian="Arial" style:font-size-asian="11pt" style:font-name-complex="Arial" style:font-size-complex="11pt"/>
    </style:style>
    <style:style style:name="T254_16" style:family="text">
      <style:text-properties fo:font-size="11pt" style:font-name-asian="Arial" style:font-size-asian="11pt" style:font-name-complex="Arial" style:font-size-complex="11pt"/>
    </style:style>
    <style:style style:name="T254_17" style:family="text">
      <style:text-properties fo:font-size="11pt" style:font-name-asian="Arial" style:font-size-asian="11pt" style:font-name-complex="Arial" style:font-size-complex="11pt"/>
    </style:style>
    <style:style style:name="T254_18" style:family="text">
      <style:text-properties fo:font-size="11pt" style:font-name-asian="Arial" style:font-size-asian="11pt" style:font-name-complex="Arial" style:font-size-complex="11pt"/>
    </style:style>
    <style:style style:name="T254_19" style:family="text">
      <style:text-properties fo:font-size="11pt" style:font-name-asian="Arial" style:font-size-asian="11pt" style:font-name-complex="Arial" style:font-size-complex="11pt"/>
    </style:style>
    <style:style style:name="T254_20" style:family="text">
      <style:text-properties fo:font-size="11pt" style:font-name-asian="Arial" style:font-size-asian="11pt" style:font-name-complex="Arial" style:font-size-complex="11pt"/>
    </style:style>
    <style:style style:name="T254_21" style:family="text">
      <style:text-properties fo:font-size="11pt" style:font-name-asian="Arial" style:font-size-asian="11pt" style:font-name-complex="Arial" style:font-size-complex="11pt"/>
    </style:style>
    <style:style style:name="T254_22" style:family="text">
      <style:text-properties fo:font-size="11pt" style:font-name-asian="Arial" style:font-size-asian="11pt" style:font-name-complex="Arial" style:font-size-complex="11pt"/>
    </style:style>
    <style:style style:name="T254_23" style:family="text">
      <style:text-properties fo:font-size="11pt" style:font-name-asian="Arial" style:font-size-asian="11pt" style:font-name-complex="Arial" style:font-size-complex="11pt"/>
    </style:style>
    <style:style style:name="T254_24" style:family="text">
      <style:text-properties fo:font-size="11pt" style:font-name-asian="Arial" style:font-size-asian="11pt" style:font-name-complex="Arial" style:font-size-complex="11pt"/>
    </style:style>
    <style:style style:name="T254_25" style:family="text">
      <style:text-properties fo:font-size="11pt" style:font-name-asian="Arial" style:font-size-asian="11pt" style:font-name-complex="Arial" style:font-size-complex="11pt"/>
    </style:style>
    <style:style style:name="T254_26" style:family="text">
      <style:text-properties fo:font-size="11pt" style:font-name-asian="Arial" style:font-size-asian="11pt" style:font-name-complex="Arial" style:font-size-complex="11pt"/>
    </style:style>
    <style:style style:name="T254_27" style:family="text">
      <style:text-properties fo:font-size="11pt" style:font-name-asian="Arial" style:font-size-asian="11pt" style:font-name-complex="Arial" style:font-size-complex="11pt"/>
    </style:style>
    <style:style style:name="T254_28" style:family="text">
      <style:text-properties fo:font-size="11pt" style:font-name-asian="Arial" style:font-size-asian="11pt" style:font-name-complex="Arial" style:font-size-complex="11pt"/>
    </style:style>
    <style:style style:name="T254_29" style:family="text">
      <style:text-properties fo:font-size="11pt" style:font-name-asian="Arial" style:font-size-asian="11pt" style:font-name-complex="Arial" style:font-size-complex="11pt"/>
    </style:style>
    <style:style style:name="T254_30" style:family="text">
      <style:text-properties fo:font-size="11pt" style:font-name-asian="Arial" style:font-size-asian="11pt" style:font-name-complex="Arial" style:font-size-complex="11pt"/>
    </style:style>
    <style:style style:name="T254_31" style:family="text">
      <style:text-properties fo:font-size="11pt" style:font-name-asian="Arial" style:font-size-asian="11pt" style:font-name-complex="Arial" style:font-size-complex="11pt"/>
    </style:style>
    <style:style style:name="P255" style:family="paragraph" style:parent-style-name="Normal">
      <style:paragraph-properties fo:text-align="justify" fo:margin-bottom="0.212cm"/>
    </style:style>
    <style:style style:name="T255_1" style:family="text">
      <style:text-properties fo:font-size="11pt" style:font-name-asian="Arial" style:font-size-asian="11pt" style:font-name-complex="Arial" style:font-size-complex="11pt"/>
    </style:style>
    <style:style style:name="T255_2" style:family="text">
      <style:text-properties fo:font-size="11pt" style:font-name-asian="Arial" style:font-size-asian="11pt" style:font-name-complex="Arial" style:font-size-complex="11pt"/>
    </style:style>
    <style:style style:name="T255_3" style:family="text">
      <style:text-properties fo:font-size="11pt" style:font-name-asian="Arial" style:font-size-asian="11pt" style:font-name-complex="Arial" style:font-size-complex="11pt"/>
    </style:style>
    <style:style style:name="T255_4" style:family="text">
      <style:text-properties fo:font-size="11pt" style:font-name-asian="Arial" style:font-size-asian="11pt" style:font-name-complex="Arial" style:font-size-complex="11pt"/>
    </style:style>
    <style:style style:name="T255_5" style:family="text">
      <style:text-properties fo:font-size="11pt" style:font-name-asian="Arial" style:font-size-asian="11pt" style:font-name-complex="Arial" style:font-size-complex="11pt"/>
    </style:style>
    <style:style style:name="T255_6" style:family="text">
      <style:text-properties fo:font-size="11pt" style:font-name-asian="Arial" style:font-size-asian="11pt" style:font-name-complex="Arial" style:font-size-complex="11pt"/>
    </style:style>
    <style:style style:name="T255_7" style:family="text">
      <style:text-properties fo:font-style="italic" style:font-style-asian="italic" style:font-style-complex="italic" fo:font-size="11pt" style:font-name-asian="Arial" style:font-size-asian="11pt" style:font-name-complex="Arial" style:font-size-complex="11pt"/>
    </style:style>
    <style:style style:name="T255_8" style:family="text">
      <style:text-properties fo:font-style="italic" style:font-style-asian="italic" style:font-style-complex="italic" fo:font-size="11pt" style:font-name-asian="Arial" style:font-size-asian="11pt" style:font-name-complex="Arial" style:font-size-complex="11pt"/>
    </style:style>
    <style:style style:name="T255_9" style:family="text">
      <style:text-properties fo:font-style="italic" style:font-style-asian="italic" style:font-style-complex="italic" fo:font-size="11pt" style:font-name-asian="Arial" style:font-size-asian="11pt" style:font-name-complex="Arial" style:font-size-complex="11pt"/>
    </style:style>
    <style:style style:name="T255_10" style:family="text">
      <style:text-properties fo:font-size="11pt" style:font-name-asian="Arial" style:font-size-asian="11pt" style:font-name-complex="Arial" style:font-size-complex="11pt"/>
    </style:style>
    <style:style style:name="T255_11" style:family="text">
      <style:text-properties fo:font-size="11pt" style:font-name-asian="Arial" style:font-size-asian="11pt" style:font-name-complex="Arial" style:font-size-complex="11pt"/>
    </style:style>
    <style:style style:name="T255_12" style:family="text">
      <style:text-properties fo:font-size="11pt" style:font-name-asian="Arial" style:font-size-asian="11pt" style:font-name-complex="Arial" style:font-size-complex="11pt"/>
    </style:style>
    <style:style style:name="T255_13" style:family="text">
      <style:text-properties fo:font-size="11pt" style:font-name-asian="Arial" style:font-size-asian="11pt" style:font-name-complex="Arial" style:font-size-complex="11pt"/>
    </style:style>
    <style:style style:name="T255_14" style:family="text">
      <style:text-properties fo:font-size="11pt" style:font-name-asian="Arial" style:font-size-asian="11pt" style:font-name-complex="Arial" style:font-size-complex="11pt"/>
    </style:style>
    <style:style style:name="P256" style:family="paragraph" style:parent-style-name="Normal">
      <style:paragraph-properties fo:text-align="justify" fo:margin-bottom="0.212cm"/>
    </style:style>
    <style:style style:name="T256_1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256_2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256_3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256_4" style:family="text">
      <style:text-properties fo:font-size="11pt" style:font-name-asian="Arial" style:font-size-asian="11pt" style:font-name-complex="Arial" style:font-size-complex="11pt"/>
    </style:style>
    <style:style style:name="P257" style:family="paragraph" style:parent-style-name="Normal">
      <style:paragraph-properties fo:margin-bottom="0.212cm"/>
    </style:style>
    <style:style style:name="T257_1" style:family="text">
      <style:text-properties fo:font-size="11pt" style:font-name-asian="Arial" style:font-size-asian="11pt" style:font-name-complex="Arial" style:font-size-complex="11pt"/>
    </style:style>
    <style:style style:name="T257_2" style:family="text">
      <style:text-properties fo:font-size="11pt" style:font-name-asian="Arial" style:font-size-asian="11pt" style:font-name-complex="Arial" style:font-size-complex="11pt"/>
    </style:style>
    <style:style style:name="T257_3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257_4" style:family="text">
      <style:text-properties fo:font-size="11pt" style:font-name-asian="Arial" style:font-size-asian="11pt" style:font-name-complex="Arial" style:font-size-complex="11pt"/>
    </style:style>
    <style:style style:name="T257_5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257_6" style:family="text">
      <style:text-properties fo:font-size="11pt" style:font-name-asian="Arial" style:font-size-asian="11pt" style:font-name-complex="Arial" style:font-size-complex="11pt"/>
    </style:style>
    <style:style style:name="T257_7" style:family="text">
      <style:text-properties fo:font-size="11pt" style:font-name-asian="Arial" style:font-size-asian="11pt" style:font-name-complex="Arial" style:font-size-complex="11pt"/>
    </style:style>
    <style:style style:name="T257_8" style:family="text">
      <style:text-properties fo:font-size="11pt" style:font-name-asian="Arial" style:font-size-asian="11pt" style:font-name-complex="Arial" style:font-size-complex="11pt"/>
    </style:style>
    <style:style style:name="T257_9" style:family="text">
      <style:text-properties fo:font-size="11pt" style:font-name-asian="Arial" style:font-size-asian="11pt" style:font-name-complex="Arial" style:font-size-complex="11pt"/>
    </style:style>
    <style:style style:name="T257_10" style:family="text">
      <style:text-properties fo:font-size="11pt" style:font-name-asian="Arial" style:font-size-asian="11pt" style:font-name-complex="Arial" style:font-size-complex="11pt"/>
    </style:style>
    <style:style style:name="T257_11" style:family="text">
      <style:text-properties fo:font-size="11pt" style:font-name-asian="Arial" style:font-size-asian="11pt" style:font-name-complex="Arial" style:font-size-complex="11pt"/>
    </style:style>
    <style:style style:name="T257_12" style:family="text">
      <style:text-properties fo:font-size="11pt" style:font-name-asian="Arial" style:font-size-asian="11pt" style:font-name-complex="Arial" style:font-size-complex="11pt"/>
    </style:style>
    <style:style style:name="T257_13" style:family="text">
      <style:text-properties fo:font-size="11pt" style:font-name-asian="Arial" style:font-size-asian="11pt" style:font-name-complex="Arial" style:font-size-complex="11pt"/>
    </style:style>
    <style:style style:name="T257_14" style:family="text">
      <style:text-properties fo:font-size="11pt" style:font-name-asian="Arial" style:font-size-asian="11pt" style:font-name-complex="Arial" style:font-size-complex="11pt"/>
    </style:style>
    <style:style style:name="T257_15" style:family="text">
      <style:text-properties fo:font-size="10pt" style:font-name-asian="Arial" style:font-size-asian="10pt" style:font-name-complex="Arial" style:font-size-complex="10pt"/>
    </style:style>
    <style:style style:name="P258" style:family="paragraph" style:parent-style-name="Normal"/>
    <style:style style:name="T258_1" style:family="text">
      <style:text-properties style:font-name-asian="Arial" style:font-name-complex="Arial" fo:font-weight="bold" style:font-weight-asian="bold" style:font-weight-complex="bold"/>
    </style:style>
    <style:style style:name="Table8" style:family="table">
      <style:table-properties table:align="left" style:width="15.901cm" fo:margin-left="0cm"/>
    </style:style>
    <style:style style:name="Column38" style:family="table-column">
      <style:table-column-properties style:column-width="5.151cm" style:use-optimal-column-width="false"/>
    </style:style>
    <style:style style:name="Column39" style:family="table-column">
      <style:table-column-properties style:column-width="5.292cm" style:use-optimal-column-width="false"/>
    </style:style>
    <style:style style:name="Column40" style:family="table-column">
      <style:table-column-properties style:column-width="5.459cm" style:use-optimal-column-width="false"/>
    </style:style>
    <style:style style:name="Row30" style:family="table-row">
      <style:table-row-properties style:min-row-height="0.529cm" style:use-optimal-row-height="false"/>
    </style:style>
    <style:style style:name="Cell110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259" style:family="paragraph" style:parent-style-name="Normal">
      <style:paragraph-properties fo:line-height="115%" fo:margin-bottom="0.282cm"/>
    </style:style>
    <style:style style:name="T25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11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260" style:family="paragraph" style:parent-style-name="Normal">
      <style:paragraph-properties fo:line-height="115%" fo:margin-bottom="0.282cm"/>
    </style:style>
    <style:style style:name="T26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12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261" style:family="paragraph" style:parent-style-name="Normal">
      <style:paragraph-properties fo:line-height="115%" fo:margin-bottom="0.282cm"/>
    </style:style>
    <style:style style:name="T26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31" style:family="table-row">
      <style:table-row-properties style:min-row-height="0.529cm" style:use-optimal-row-height="false"/>
    </style:style>
    <style:style style:name="Cell113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262" style:family="paragraph" style:parent-style-name="Normal">
      <style:paragraph-properties fo:line-height="115%" fo:margin-bottom="0.282cm"/>
    </style:style>
    <style:style style:name="T26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62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262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14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263" style:family="paragraph" style:parent-style-name="Normal">
      <style:paragraph-properties fo:line-height="115%" fo:margin-bottom="0.282cm"/>
    </style:style>
    <style:style style:name="T26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263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63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263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15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264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Row32" style:family="table-row">
      <style:table-row-properties style:min-row-height="0.529cm" style:use-optimal-row-height="false"/>
    </style:style>
    <style:style style:name="Cell116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265" style:family="paragraph" style:parent-style-name="Normal">
      <style:paragraph-properties fo:line-height="115%" fo:margin-bottom="0.282cm"/>
    </style:style>
    <style:style style:name="T26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65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65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65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17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266" style:family="paragraph" style:parent-style-name="Normal">
      <style:paragraph-properties fo:line-height="115%" fo:margin-bottom="0.282cm"/>
    </style:style>
    <style:style style:name="T26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267" style:family="paragraph" style:parent-style-name="Normal">
      <style:paragraph-properties fo:line-height="115%" fo:margin-bottom="0.282cm"/>
    </style:style>
    <style:style style:name="T26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67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267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67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18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268" style:family="paragraph" style:parent-style-name="Normal">
      <style:paragraph-properties fo:line-height="115%" fo:margin-bottom="0.282cm"/>
    </style:style>
    <style:style style:name="T26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268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269" style:family="paragraph" style:parent-style-name="Normal">
      <style:paragraph-properties fo:line-height="115%" fo:margin-bottom="0.282cm"/>
    </style:style>
    <style:style style:name="T26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69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69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69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269_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69_6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269_7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69_8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269_9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69_10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69_1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69_1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69_1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69_1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270" style:family="paragraph" style:parent-style-name="Normal">
      <style:paragraph-properties fo:text-align="justify" fo:line-height="115%" fo:margin-bottom="0.282cm"/>
    </style:style>
    <style:style style:name="T270_1" style:family="text">
      <style:text-properties style:font-name-asian="Arial" style:font-name-complex="Arial" fo:font-weight="bold" style:font-weight-asian="bold" style:font-weight-complex="bold"/>
    </style:style>
    <style:style style:name="P271" style:family="paragraph" style:parent-style-name="Normal">
      <style:paragraph-properties fo:text-align="justify" fo:line-height="115%" fo:margin-bottom="0.282cm"/>
    </style:style>
    <style:style style:name="T271_1" style:family="text">
      <style:text-properties style:font-name-asian="Arial" style:font-name-complex="Arial" fo:font-weight="bold" style:font-weight-asian="bold" style:font-weight-complex="bold"/>
    </style:style>
    <style:style style:name="P272" style:family="paragraph" style:parent-style-name="Normal">
      <style:paragraph-properties fo:text-align="justify" fo:margin-bottom="0.212cm"/>
    </style:style>
    <style:style style:name="T272_1" style:family="text">
      <style:text-properties fo:font-size="11pt" style:font-name-asian="Arial" style:font-size-asian="11pt" style:font-name-complex="Arial" style:font-size-complex="11pt"/>
    </style:style>
    <style:style style:name="T272_2" style:family="text">
      <style:text-properties fo:font-size="11pt" style:font-name-asian="Arial" style:font-size-asian="11pt" style:font-name-complex="Arial" style:font-size-complex="11pt"/>
    </style:style>
    <style:style style:name="T272_3" style:family="text">
      <style:text-properties fo:font-size="11pt" style:font-name-asian="Arial" style:font-size-asian="11pt" style:font-name-complex="Arial" style:font-size-complex="11pt"/>
    </style:style>
    <style:style style:name="T272_4" style:family="text">
      <style:text-properties fo:font-size="11pt" style:font-name-asian="Arial" style:font-size-asian="11pt" style:font-name-complex="Arial" style:font-size-complex="11pt"/>
    </style:style>
    <style:style style:name="P273" style:family="paragraph" style:parent-style-name="Normal">
      <style:paragraph-properties fo:text-align="justify" fo:margin-bottom="0.212cm"/>
    </style:style>
    <style:style style:name="T273_1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273_2" style:family="text">
      <style:text-properties fo:font-size="11pt" style:font-name-asian="Arial" style:font-size-asian="11pt" style:font-name-complex="Arial" style:font-size-complex="11pt"/>
    </style:style>
    <style:style style:name="T273_3" style:family="text">
      <style:text-properties fo:font-size="11pt" style:font-name-asian="Arial" style:font-size-asian="11pt" style:font-name-complex="Arial" style:font-size-complex="11pt"/>
    </style:style>
    <style:style style:name="T273_4" style:family="text">
      <style:text-properties fo:font-size="11pt" style:font-name-asian="Arial" style:font-size-asian="11pt" style:font-name-complex="Arial" style:font-size-complex="11pt"/>
    </style:style>
    <style:style style:name="T273_5" style:family="text">
      <style:text-properties fo:font-size="11pt" style:font-name-asian="Arial" style:font-size-asian="11pt" style:font-name-complex="Arial" style:font-size-complex="11pt"/>
    </style:style>
    <style:style style:name="T273_6" style:family="text">
      <style:text-properties fo:font-size="11pt" style:font-name-asian="Arial" style:font-size-asian="11pt" style:font-name-complex="Arial" style:font-size-complex="11pt"/>
    </style:style>
    <style:style style:name="T273_7" style:family="text">
      <style:text-properties fo:font-size="11pt" style:font-name-asian="Arial" style:font-size-asian="11pt" style:font-name-complex="Arial" style:font-size-complex="11pt"/>
    </style:style>
    <style:style style:name="T273_8" style:family="text">
      <style:text-properties fo:font-size="11pt" style:font-name-asian="Arial" style:font-size-asian="11pt" style:font-name-complex="Arial" style:font-size-complex="11pt"/>
    </style:style>
    <style:style style:name="T273_9" style:family="text">
      <style:text-properties fo:font-size="11pt" style:font-name-asian="Arial" style:font-size-asian="11pt" style:font-name-complex="Arial" style:font-size-complex="11pt"/>
    </style:style>
    <style:style style:name="T273_10" style:family="text">
      <style:text-properties fo:font-size="11pt" style:font-name-asian="Arial" style:font-size-asian="11pt" style:font-name-complex="Arial" style:font-size-complex="11pt"/>
    </style:style>
    <style:style style:name="T273_11" style:family="text">
      <style:text-properties fo:font-size="11pt" style:font-name-asian="Arial" style:font-size-asian="11pt" style:font-name-complex="Arial" style:font-size-complex="11pt"/>
    </style:style>
    <style:style style:name="T273_12" style:family="text">
      <style:text-properties fo:font-size="11pt" style:font-name-asian="Arial" style:font-size-asian="11pt" style:font-name-complex="Arial" style:font-size-complex="11pt"/>
    </style:style>
    <style:style style:name="T273_13" style:family="text">
      <style:text-properties fo:font-size="11pt" style:font-name-asian="Arial" style:font-size-asian="11pt" style:font-name-complex="Arial" style:font-size-complex="11pt"/>
    </style:style>
    <style:style style:name="T273_14" style:family="text">
      <style:text-properties fo:font-size="11pt" style:font-name-asian="Arial" style:font-size-asian="11pt" style:font-name-complex="Arial" style:font-size-complex="11pt"/>
    </style:style>
    <style:style style:name="T273_15" style:family="text">
      <style:text-properties fo:font-size="11pt" style:font-name-asian="Arial" style:font-size-asian="11pt" style:font-name-complex="Arial" style:font-size-complex="11pt"/>
    </style:style>
    <style:style style:name="T273_16" style:family="text">
      <style:text-properties fo:font-size="11pt" style:font-name-asian="Arial" style:font-size-asian="11pt" style:font-name-complex="Arial" style:font-size-complex="11pt"/>
    </style:style>
    <style:style style:name="T273_17" style:family="text">
      <style:text-properties fo:font-size="11pt" style:font-name-asian="Arial" style:font-size-asian="11pt" style:font-name-complex="Arial" style:font-size-complex="11pt"/>
    </style:style>
    <style:style style:name="T273_18" style:family="text">
      <style:text-properties fo:font-size="11pt" style:font-name-asian="Arial" style:font-size-asian="11pt" style:font-name-complex="Arial" style:font-size-complex="11pt"/>
    </style:style>
    <style:style style:name="T273_19" style:family="text">
      <style:text-properties fo:font-size="11pt" style:font-name-asian="Arial" style:font-size-asian="11pt" style:font-name-complex="Arial" style:font-size-complex="11pt"/>
    </style:style>
    <style:style style:name="T273_20" style:family="text">
      <style:text-properties fo:font-size="11pt" style:font-name-asian="Arial" style:font-size-asian="11pt" style:font-name-complex="Arial" style:font-size-complex="11pt"/>
    </style:style>
    <style:style style:name="T273_21" style:family="text">
      <style:text-properties fo:font-size="11pt" style:font-name-asian="Arial" style:font-size-asian="11pt" style:font-name-complex="Arial" style:font-size-complex="11pt"/>
    </style:style>
    <style:style style:name="T273_22" style:family="text">
      <style:text-properties fo:font-size="11pt" style:font-name-asian="Arial" style:font-size-asian="11pt" style:font-name-complex="Arial" style:font-size-complex="11pt"/>
    </style:style>
    <style:style style:name="T273_23" style:family="text">
      <style:text-properties fo:font-size="11pt" style:font-name-asian="Arial" style:font-size-asian="11pt" style:font-name-complex="Arial" style:font-size-complex="11pt"/>
    </style:style>
    <style:style style:name="P274" style:family="paragraph" style:parent-style-name="Normal">
      <style:paragraph-properties fo:text-align="justify" fo:margin-bottom="0.212cm"/>
      <style:text-properties fo:font-size="11pt" style:font-size-asian="11pt" style:font-size-complex="11pt"/>
    </style:style>
    <style:style style:name="Table9" style:family="table">
      <style:table-properties table:align="left" style:width="16.836cm" fo:margin-left="-0.268cm"/>
    </style:style>
    <style:style style:name="Column41" style:family="table-column">
      <style:table-column-properties style:column-width="2.967cm" style:use-optimal-column-width="false"/>
    </style:style>
    <style:style style:name="Column42" style:family="table-column">
      <style:table-column-properties style:column-width="0.372cm" style:use-optimal-column-width="false"/>
    </style:style>
    <style:style style:name="Column43" style:family="table-column">
      <style:table-column-properties style:column-width="0.778cm" style:use-optimal-column-width="false"/>
    </style:style>
    <style:style style:name="Column44" style:family="table-column">
      <style:table-column-properties style:column-width="1.711cm" style:use-optimal-column-width="false"/>
    </style:style>
    <style:style style:name="Column45" style:family="table-column">
      <style:table-column-properties style:column-width="2.148cm" style:use-optimal-column-width="false"/>
    </style:style>
    <style:style style:name="Column46" style:family="table-column">
      <style:table-column-properties style:column-width="3.776cm" style:use-optimal-column-width="false"/>
    </style:style>
    <style:style style:name="Column47" style:family="table-column">
      <style:table-column-properties style:column-width="5.001cm" style:use-optimal-column-width="false"/>
    </style:style>
    <style:style style:name="Column48" style:family="table-column">
      <style:table-column-properties style:column-width="0.083cm" style:use-optimal-column-width="false"/>
    </style:style>
    <style:style style:name="Row33" style:family="table-row">
      <style:table-row-properties style:min-row-height="0.847cm" style:use-optimal-row-height="false"/>
    </style:style>
    <style:style style:name="Cell119" style:family="table-cell">
      <style:table-cell-properties fo:background-color="#d9e2f3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275" style:family="paragraph" style:parent-style-name="Normal">
      <style:paragraph-properties fo:line-height="100%" fo:margin-bottom="0cm"/>
    </style:style>
    <style:style style:name="T275_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275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275_3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20" style:family="table-cell">
      <style:table-cell-properties fo:background-color="#ffffff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276" style:family="paragraph" style:parent-style-name="Normal">
      <style:paragraph-properties fo:text-align="justify" fo:line-height="100%" fo:margin-bottom="0cm"/>
    </style:style>
    <style:style style:name="T276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34" style:family="table-row">
      <style:table-row-properties style:min-row-height="0.609cm" style:use-optimal-row-height="false"/>
    </style:style>
    <style:style style:name="Cell121" style:family="table-cell">
      <style:table-cell-properties fo:background-color="#d9e2f3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277" style:family="paragraph" style:parent-style-name="Normal">
      <style:paragraph-properties fo:line-height="100%" fo:margin-bottom="0cm"/>
    </style:style>
    <style:style style:name="T277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22" style:family="table-cell">
      <style:table-cell-properties style:vertical-align="top" fo:border-bottom="#000000 0.035cm solid" fo:padding-left="0.19cm" fo:padding-right="0.19cm" fo:border-right="#000000 0.035cm solid" fo:wrap-option="wrap"/>
    </style:style>
    <style:style style:name="P278" style:family="paragraph" style:parent-style-name="Normal">
      <style:paragraph-properties fo:line-height="100%" fo:margin-bottom="0cm"/>
    </style:style>
    <style:style style:name="T27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23" style:family="table-cell">
      <style:table-cell-properties fo:background-color="#d9e2f3" style:vertical-align="top" fo:border-bottom="#000000 0.035cm solid" fo:padding-left="0.19cm" fo:border-left="#000000 0.035cm solid" fo:padding-right="0.19cm" fo:border-right="#000000 0.035cm solid" fo:wrap-option="wrap"/>
    </style:style>
    <style:style style:name="P279" style:family="paragraph" style:parent-style-name="Normal">
      <style:paragraph-properties fo:line-height="100%" fo:margin-bottom="0cm"/>
    </style:style>
    <style:style style:name="T279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24" style:family="table-cell">
      <style:table-cell-properties style:vertical-align="top" fo:border-bottom="#000000 0.035cm solid" fo:padding-left="0.19cm" fo:border-left="#000000 0.035cm solid" fo:padding-right="0.19cm" fo:border-right="#000000 0.035cm solid" fo:wrap-option="wrap"/>
    </style:style>
    <style:style style:name="P280" style:family="paragraph" style:parent-style-name="Normal">
      <style:paragraph-properties fo:line-height="100%" fo:margin-bottom="0cm"/>
    </style:style>
    <style:style style:name="T280_1" style:family="text">
      <style:text-properties fo:color="#ff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280_2" style:family="text">
      <style:text-properties fo:color="#ff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35" style:family="table-row">
      <style:table-row-properties style:min-row-height="0.582cm" style:use-optimal-row-height="false"/>
    </style:style>
    <style:style style:name="Cell125" style:family="table-cell">
      <style:table-cell-properties fo:background-color="#d9e2f3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281" style:family="paragraph" style:parent-style-name="Normal">
      <style:paragraph-properties fo:line-height="100%" fo:margin-bottom="0cm"/>
    </style:style>
    <style:style style:name="T281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26" style:family="table-cell">
      <style:table-cell-properties style:vertical-align="top" fo:border-top="#000000 0.035cm solid" fo:border-bottom="#000000 0.035cm solid" fo:padding-left="0.19cm" fo:padding-right="0.19cm" fo:border-right="#000000 0.035cm solid" fo:wrap-option="wrap"/>
    </style:style>
    <style:style style:name="P282" style:family="paragraph" style:parent-style-name="Normal">
      <style:paragraph-properties fo:line-height="100%" fo:margin-bottom="0cm"/>
    </style:style>
    <style:style style:name="T28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27" style:family="table-cell">
      <style:table-cell-properties fo:background-color="#d9e2f3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283" style:family="paragraph" style:parent-style-name="Normal">
      <style:paragraph-properties fo:line-height="100%" fo:margin-bottom="0cm"/>
    </style:style>
    <style:style style:name="T283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283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283_3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28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284" style:family="paragraph" style:parent-style-name="Normal">
      <style:paragraph-properties fo:line-height="100%" fo:margin-bottom="0cm"/>
    </style:style>
    <style:style style:name="T28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36" style:family="table-row">
      <style:table-row-properties style:min-row-height="0.529cm" style:use-optimal-row-height="false"/>
    </style:style>
    <style:style style:name="Cell129" style:family="table-cell">
      <style:table-cell-properties style:vertical-align="middle" fo:border-top="#000000 0.035cm solid" fo:padding-left="0.19cm" fo:padding-right="0.19cm" fo:wrap-option="wrap"/>
    </style:style>
    <style:style style:name="P285" style:family="paragraph" style:parent-style-name="Normal">
      <style:paragraph-properties fo:line-height="100%" fo:margin-bottom="0cm"/>
      <style:text-properties style:font-name="Arial" fo:font-size="12pt" style:font-name-asian="Times New Roman" style:font-size-asian="12pt" style:font-name-complex="Times New Roman" style:font-size-complex="12pt" fo:language="en" fo:language-asian="en" fo:language-complex="ar" fo:country="GB" fo:country-asian="US" fo:country-complex="SA"/>
    </style:style>
    <style:style style:name="Cell130" style:family="table-cell">
      <style:table-cell-properties style:vertical-align="middle" fo:padding-left="0.19cm" fo:padding-right="0.19cm" fo:wrap-option="wrap"/>
    </style:style>
    <style:style style:name="P286" style:family="paragraph" style:parent-style-name="Normal">
      <style:paragraph-properties fo:line-height="100%" fo:margin-bottom="0cm"/>
      <style:text-properties style:font-name="Arial" fo:font-size="12pt" style:font-name-asian="Times New Roman" style:font-size-asian="12pt" style:font-name-complex="Times New Roman" style:font-size-complex="12pt" fo:language="en" fo:language-asian="en" fo:language-complex="ar" fo:country="GB" fo:country-asian="US" fo:country-complex="SA"/>
    </style:style>
    <style:style style:name="Cell131" style:family="table-cell">
      <style:table-cell-properties style:vertical-align="middle" fo:border-top="#000000 0.035cm solid" fo:padding-left="0.19cm" fo:padding-right="0.19cm" fo:wrap-option="wrap"/>
    </style:style>
    <style:style style:name="P287" style:family="paragraph" style:parent-style-name="Normal">
      <style:paragraph-properties fo:line-height="100%" fo:margin-bottom="0cm"/>
      <style:text-properties style:font-name="Arial" fo:font-size="12pt" style:font-name-asian="Times New Roman" style:font-size-asian="12pt" style:font-name-complex="Times New Roman" style:font-size-complex="12pt" fo:language="en" fo:language-asian="en" fo:language-complex="ar" fo:country="GB" fo:country-asian="US" fo:country-complex="SA"/>
    </style:style>
    <style:style style:name="Cell132" style:family="table-cell">
      <style:table-cell-properties style:vertical-align="middle" fo:border-top="#000000 0.035cm solid" fo:padding-left="0.19cm" fo:padding-right="0.19cm" fo:wrap-option="wrap"/>
    </style:style>
    <style:style style:name="P288" style:family="paragraph" style:parent-style-name="Normal">
      <style:paragraph-properties fo:line-height="100%" fo:margin-bottom="0cm"/>
      <style:text-properties style:font-name="Arial" fo:font-size="12pt" style:font-name-asian="Times New Roman" style:font-size-asian="12pt" style:font-name-complex="Times New Roman" style:font-size-complex="12pt" fo:language="en" fo:language-asian="en" fo:language-complex="ar" fo:country="GB" fo:country-asian="US" fo:country-complex="SA"/>
    </style:style>
    <style:style style:name="Cell133" style:family="table-cell">
      <style:table-cell-properties style:vertical-align="middle" fo:border-top="#000000 0.035cm solid" fo:padding-left="0.19cm" fo:padding-right="0.19cm" fo:wrap-option="wrap"/>
    </style:style>
    <style:style style:name="P289" style:family="paragraph" style:parent-style-name="Normal">
      <style:paragraph-properties fo:line-height="100%" fo:margin-bottom="0cm"/>
      <style:text-properties style:font-name="Arial" fo:font-size="12pt" style:font-name-asian="Times New Roman" style:font-size-asian="12pt" style:font-name-complex="Times New Roman" style:font-size-complex="12pt" fo:language="en" fo:language-asian="en" fo:language-complex="ar" fo:country="GB" fo:country-asian="US" fo:country-complex="SA"/>
    </style:style>
    <style:style style:name="Row37" style:family="table-row">
      <style:table-row-properties style:min-row-height="0.476cm" style:use-optimal-row-height="false"/>
    </style:style>
    <style:style style:name="Cell134" style:family="table-cell">
      <style:table-cell-properties fo:background-color="#d9e2f3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290" style:family="paragraph" style:parent-style-name="Normal">
      <style:paragraph-properties fo:line-height="100%" fo:margin-bottom="0cm"/>
    </style:style>
    <style:style style:name="T290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290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35" style:family="table-cell">
      <style:table-cell-properties fo:background-color="#d9e2f3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291" style:family="paragraph" style:parent-style-name="Normal">
      <style:paragraph-properties fo:line-height="100%" fo:margin-bottom="0cm"/>
    </style:style>
    <style:style style:name="T291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291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36" style:family="table-cell">
      <style:table-cell-properties fo:background-color="#d9e2f3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292" style:family="paragraph" style:parent-style-name="Normal">
      <style:paragraph-properties fo:line-height="100%" fo:margin-bottom="0cm"/>
    </style:style>
    <style:style style:name="T292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292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38" style:family="table-row">
      <style:table-row-properties style:min-row-height="0.529cm" style:use-optimal-row-height="false"/>
    </style:style>
    <style:style style:name="Cell137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293" style:family="paragraph" style:parent-style-name="Normal">
      <style:paragraph-properties fo:line-height="100%" fo:margin-bottom="0cm"/>
    </style:style>
    <style:style style:name="T29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38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294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P295" style:family="paragraph" style:parent-style-name="Normal">
      <style:paragraph-properties fo:line-height="100%" fo:margin-bottom="0cm"/>
    </style:style>
    <style:style style:name="T29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296" style:family="paragraph" style:parent-style-name="Normal">
      <style:paragraph-properties fo:line-height="100%" fo:margin-bottom="0cm" fo:margin-left="0.635cm"/>
    </style:style>
    <style:style style:name="T29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297" style:family="paragraph" style:parent-style-name="Normal">
      <style:paragraph-properties fo:line-height="100%" fo:margin-bottom="0cm" fo:margin-left="0.635cm"/>
    </style:style>
    <style:style style:name="T29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298" style:family="paragraph" style:parent-style-name="Normal">
      <style:paragraph-properties fo:line-height="100%" fo:margin-bottom="0cm" fo:margin-left="0.635cm"/>
    </style:style>
    <style:style style:name="T29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299" style:family="paragraph" style:parent-style-name="Normal">
      <style:paragraph-properties fo:line-height="100%" fo:margin-bottom="0cm" fo:margin-left="0.635cm"/>
    </style:style>
    <style:style style:name="T29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300" style:family="paragraph" style:parent-style-name="Normal">
      <style:paragraph-properties fo:line-height="100%" fo:margin-bottom="0cm" fo:margin-left="0.635cm"/>
    </style:style>
    <style:style style:name="T30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301" style:family="paragraph" style:parent-style-name="Normal">
      <style:paragraph-properties fo:line-height="100%" fo:margin-bottom="0cm" fo:margin-left="0.635cm"/>
    </style:style>
    <style:style style:name="T30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302" style:family="paragraph" style:parent-style-name="Normal">
      <style:paragraph-properties fo:line-height="100%" fo:margin-bottom="0cm" fo:margin-left="0.635cm"/>
    </style:style>
    <style:style style:name="T30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303" style:family="paragraph" style:parent-style-name="Normal">
      <style:paragraph-properties fo:line-height="100%" fo:margin-bottom="0cm" fo:margin-left="0.635cm"/>
    </style:style>
    <style:style style:name="T30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304" style:family="paragraph" style:parent-style-name="Normal">
      <style:paragraph-properties fo:line-height="100%" fo:margin-bottom="0cm" fo:margin-left="0.635cm"/>
    </style:style>
    <style:style style:name="T30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305" style:family="paragraph" style:parent-style-name="Normal">
      <style:paragraph-properties fo:line-height="100%" fo:margin-bottom="0.423cm" fo:margin-left="0.635cm"/>
    </style:style>
    <style:style style:name="T30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306" style:family="paragraph" style:parent-style-name="Normal">
      <style:paragraph-properties fo:line-height="100%" fo:margin-bottom="0cm"/>
    </style:style>
    <style:style style:name="T30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39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307" style:family="paragraph" style:parent-style-name="Normal">
      <style:paragraph-properties fo:line-height="107%" fo:margin-bottom="0cm"/>
    </style:style>
    <style:style style:name="T30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P308" style:family="paragraph" style:parent-style-name="Normal">
      <style:paragraph-properties fo:line-height="107%" fo:margin-bottom="0cm"/>
    </style:style>
    <style:style style:name="T30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308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308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308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309" style:family="paragraph" style:parent-style-name="List_20_Paragraph">
      <style:paragraph-properties fo:text-indent="-0.323cm" fo:line-height="107%" fo:margin-bottom="0cm" fo:margin-left="0.958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0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310" style:family="paragraph" style:parent-style-name="List_20_Paragraph">
      <style:paragraph-properties fo:text-indent="-0.323cm" fo:line-height="107%" fo:margin-bottom="0cm" fo:margin-left="0.958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1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311" style:family="paragraph" style:parent-style-name="List_20_Paragraph">
      <style:paragraph-properties fo:text-indent="-0.323cm" fo:line-height="107%" fo:margin-bottom="0cm" fo:margin-left="0.958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1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312" style:family="paragraph" style:parent-style-name="List_20_Paragraph">
      <style:paragraph-properties fo:text-indent="-0.323cm" fo:line-height="107%" fo:margin-bottom="0cm" fo:margin-left="0.958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1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313" style:family="paragraph" style:parent-style-name="List_20_Paragraph">
      <style:paragraph-properties fo:text-indent="-0.323cm" fo:line-height="107%" fo:margin-bottom="0cm" fo:margin-left="0.958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1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314" style:family="paragraph" style:parent-style-name="List_20_Paragraph">
      <style:paragraph-properties fo:text-indent="-0.323cm" fo:line-height="107%" fo:margin-bottom="0cm" fo:margin-left="0.958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1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315" style:family="paragraph" style:parent-style-name="List_20_Paragraph">
      <style:paragraph-properties fo:text-indent="-0.323cm" fo:line-height="107%" fo:margin-bottom="0cm" fo:margin-left="0.958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1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316" style:family="paragraph" style:parent-style-name="List_20_Paragraph">
      <style:paragraph-properties fo:text-indent="-0.323cm" fo:line-height="107%" fo:margin-bottom="0cm" fo:margin-left="0.958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1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317" style:family="paragraph" style:parent-style-name="List_20_Paragraph">
      <style:paragraph-properties fo:text-indent="-0.323cm" fo:line-height="107%" fo:margin-bottom="0cm" fo:margin-left="0.958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1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318" style:family="paragraph" style:parent-style-name="List_20_Paragraph">
      <style:paragraph-properties fo:text-indent="-0.323cm" fo:line-height="107%" fo:margin-bottom="0cm" fo:margin-left="0.958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1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319" style:family="paragraph" style:parent-style-name="Normal">
      <style:paragraph-properties fo:line-height="100%" fo:margin-bottom="0cm"/>
    </style:style>
    <style:style style:name="T31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320" style:family="paragraph" style:parent-style-name="Normal">
      <style:paragraph-properties fo:line-height="100%" fo:margin-bottom="0cm"/>
    </style:style>
    <style:style style:name="T32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321" style:family="paragraph" style:parent-style-name="Normal">
      <style:paragraph-properties fo:text-align="justify"/>
    </style:style>
    <style:style style:name="T321_1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322" style:family="paragraph" style:parent-style-name="Normal">
      <style:paragraph-properties fo:text-align="justify"/>
    </style:style>
    <style:style style:name="T322_1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322_2" style:family="text">
      <style:text-properties fo:font-size="11pt" style:font-name-asian="Arial" style:font-size-asian="11pt" style:font-name-complex="Arial" style:font-size-complex="11pt"/>
    </style:style>
    <style:style style:name="P323" style:family="paragraph" style:parent-style-name="Normal">
      <style:paragraph-properties fo:text-align="justify"/>
    </style:style>
    <style:style style:name="T323_1" style:family="text">
      <style:text-properties fo:font-size="11pt" style:font-name-asian="Arial" style:font-size-asian="11pt" style:font-name-complex="Arial" style:font-size-complex="11pt"/>
    </style:style>
    <style:style style:name="P324" style:family="paragraph" style:parent-style-name="Normal">
      <style:paragraph-properties fo:text-align="justify" fo:margin-bottom="0.212cm"/>
    </style:style>
    <style:style style:name="T324_1" style:family="text">
      <style:text-properties fo:font-size="11pt" style:font-name-asian="Arial" style:font-size-asian="11pt" style:font-name-complex="Arial" style:font-size-complex="11pt"/>
    </style:style>
    <style:style style:name="T324_2" style:family="text">
      <style:text-properties fo:font-size="11pt" style:font-name-asian="Arial" style:font-size-asian="11pt" style:font-name-complex="Arial" style:font-size-complex="11pt"/>
    </style:style>
    <style:style style:name="T324_3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324_4" style:family="text">
      <style:text-properties fo:font-size="11pt" style:font-name-asian="Arial" style:font-size-asian="11pt" style:font-name-complex="Arial" style:font-size-complex="11pt"/>
    </style:style>
    <style:style style:name="T324_5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324_6" style:family="text">
      <style:text-properties fo:font-size="11pt" style:font-name-asian="Arial" style:font-size-asian="11pt" style:font-name-complex="Arial" style:font-size-complex="11pt"/>
    </style:style>
    <style:style style:name="T324_7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324_8" style:family="text">
      <style:text-properties fo:font-size="11pt" style:font-name-asian="Arial" style:font-size-asian="11pt" style:font-name-complex="Arial" style:font-size-complex="11pt"/>
    </style:style>
    <style:style style:name="P325" style:family="paragraph" style:parent-style-name="Normal">
      <style:paragraph-properties fo:text-align="justify" fo:margin-bottom="0.212cm"/>
    </style:style>
    <style:style style:name="T325_1" style:family="text">
      <style:text-properties fo:font-size="11pt" style:font-name-asian="Arial" style:font-size-asian="11pt" style:font-name-complex="Arial" style:font-size-complex="11pt"/>
    </style:style>
    <style:style style:name="T325_2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325_3" style:family="text">
      <style:text-properties fo:font-size="11pt" style:font-name-asian="Arial" style:font-size-asian="11pt" style:font-name-complex="Arial" style:font-size-complex="11pt"/>
    </style:style>
    <style:style style:name="T325_4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325_5" style:family="text">
      <style:text-properties fo:font-size="11pt" style:font-name-asian="Arial" style:font-size-asian="11pt" style:font-name-complex="Arial" style:font-size-complex="11pt"/>
    </style:style>
    <style:style style:name="P326" style:family="paragraph" style:parent-style-name="Normal">
      <style:paragraph-properties fo:text-align="justify" fo:margin-bottom="0.212cm"/>
    </style:style>
    <style:style style:name="T326_1" style:family="text">
      <style:text-properties fo:font-size="11pt" style:font-name-asian="Arial" style:font-size-asian="11pt" style:font-name-complex="Arial" style:font-size-complex="11pt"/>
    </style:style>
    <style:style style:name="T326_2" style:family="text">
      <style:text-properties fo:font-size="11pt" style:font-name-asian="Arial" style:font-size-asian="11pt" style:font-name-complex="Arial" style:font-size-complex="11pt"/>
    </style:style>
    <style:style style:name="T326_3" style:family="text">
      <style:text-properties fo:font-size="11pt" style:font-name-asian="Arial" style:font-size-asian="11pt" style:font-name-complex="Arial" style:font-size-complex="11pt"/>
    </style:style>
    <style:style style:name="P327" style:family="paragraph" style:parent-style-name="Normal">
      <style:paragraph-properties fo:text-align="justify" fo:margin-bottom="0.212cm"/>
    </style:style>
    <style:style style:name="T327_1" style:family="text">
      <style:text-properties fo:font-size="11pt" style:font-name-asian="Arial" style:font-size-asian="11pt" style:font-name-complex="Arial" style:font-size-complex="11pt"/>
    </style:style>
    <style:style style:name="T327_2" style:family="text">
      <style:text-properties fo:font-size="11pt" style:font-name-asian="Arial" style:font-size-asian="11pt" style:font-name-complex="Arial" style:font-size-complex="11pt"/>
    </style:style>
    <style:style style:name="T327_3" style:family="text">
      <style:text-properties fo:font-size="11pt" style:font-name-asian="Arial" style:font-size-asian="11pt" style:font-name-complex="Arial" style:font-size-complex="11pt"/>
    </style:style>
    <style:style style:name="T327_4" style:family="text">
      <style:text-properties fo:font-size="11pt" style:font-name-asian="Arial" style:font-size-asian="11pt" style:font-name-complex="Arial" style:font-size-complex="11pt"/>
    </style:style>
    <style:style style:name="T327_5" style:family="text">
      <style:text-properties fo:font-size="11pt" style:font-name-asian="Arial" style:font-size-asian="11pt" style:font-name-complex="Arial" style:font-size-complex="11pt"/>
    </style:style>
    <style:style style:name="P328" style:family="paragraph" style:parent-style-name="List_20_Paragraph">
      <style:paragraph-properties fo:text-align="justify" fo:margin-bottom="0.212cm"/>
      <style:text-properties fo:font-size="11pt" style:font-name-asian="Arial" style:font-size-asian="11pt" style:font-name-complex="Arial" style:font-size-complex="11pt"/>
    </style:style>
    <style:style style:name="T328_1" style:family="text">
      <style:text-properties fo:font-size="11pt" style:font-name-asian="Arial" style:font-size-asian="11pt" style:font-name-complex="Arial" style:font-size-complex="11pt"/>
    </style:style>
    <style:style style:name="T328_2" style:family="text">
      <style:text-properties fo:font-size="11pt" style:font-name-asian="Arial" style:font-size-asian="11pt" style:font-name-complex="Arial" style:font-size-complex="11pt"/>
    </style:style>
    <style:style style:name="T328_3" style:family="text">
      <style:text-properties fo:font-size="11pt" style:font-name-asian="Arial" style:font-size-asian="11pt" style:font-name-complex="Arial" style:font-size-complex="11pt"/>
    </style:style>
    <style:style style:name="T328_4" style:family="text">
      <style:text-properties fo:font-size="11pt" style:font-name-asian="Arial" style:font-size-asian="11pt" style:font-name-complex="Arial" style:font-size-complex="11pt"/>
    </style:style>
    <style:style style:name="T328_5" style:family="text">
      <style:text-properties fo:font-size="11pt" style:font-name-asian="Arial" style:font-size-asian="11pt" style:font-name-complex="Arial" style:font-size-complex="11pt"/>
    </style:style>
    <style:style style:name="T328_6" style:family="text">
      <style:text-properties fo:font-size="11pt" style:font-name-asian="Arial" style:font-size-asian="11pt" style:font-name-complex="Arial" style:font-size-complex="11pt"/>
    </style:style>
    <style:style style:name="T328_7" style:family="text">
      <style:text-properties fo:font-size="11pt" style:font-name-asian="Arial" style:font-size-asian="11pt" style:font-name-complex="Arial" style:font-size-complex="11pt"/>
    </style:style>
    <style:style style:name="T328_8" style:family="text">
      <style:text-properties fo:font-size="11pt" style:font-name-asian="Arial" style:font-size-asian="11pt" style:font-name-complex="Arial" style:font-size-complex="11pt"/>
    </style:style>
    <style:style style:name="T328_9" style:family="text">
      <style:text-properties fo:font-size="11pt" style:font-name-asian="Arial" style:font-size-asian="11pt" style:font-name-complex="Arial" style:font-size-complex="11pt"/>
    </style:style>
    <style:style style:name="T328_10" style:family="text">
      <style:text-properties fo:font-size="11pt" style:font-name-asian="Arial" style:font-size-asian="11pt" style:font-name-complex="Arial" style:font-size-complex="11pt"/>
    </style:style>
    <style:style style:name="T328_11" style:family="text">
      <style:text-properties fo:font-size="11pt" style:font-name-asian="Arial" style:font-size-asian="11pt" style:font-name-complex="Arial" style:font-size-complex="11pt"/>
    </style:style>
    <style:style style:name="T328_12" style:family="text">
      <style:text-properties fo:font-size="11pt" style:font-name-asian="Arial" style:font-size-asian="11pt" style:font-name-complex="Arial" style:font-size-complex="11pt"/>
    </style:style>
    <style:style style:name="T328_13" style:family="text">
      <style:text-properties fo:font-size="11pt" style:font-name-asian="Arial" style:font-size-asian="11pt" style:font-name-complex="Arial" style:font-size-complex="11pt"/>
    </style:style>
    <style:style style:name="T328_14" style:family="text">
      <style:text-properties fo:font-size="11pt" style:font-name-asian="Arial" style:font-size-asian="11pt" style:font-name-complex="Arial" style:font-size-complex="11pt"/>
    </style:style>
    <style:style style:name="T328_15" style:family="text">
      <style:text-properties fo:font-size="11pt" style:font-name-asian="Arial" style:font-size-asian="11pt" style:font-name-complex="Arial" style:font-size-complex="11pt"/>
    </style:style>
    <style:style style:name="T328_16" style:family="text">
      <style:text-properties fo:font-size="11pt" style:font-name-asian="Arial" style:font-size-asian="11pt" style:font-name-complex="Arial" style:font-size-complex="11pt"/>
    </style:style>
    <style:style style:name="T328_17" style:family="text">
      <style:text-properties fo:font-size="11pt" style:font-name-asian="Arial" style:font-size-asian="11pt" style:font-name-complex="Arial" style:font-size-complex="11pt"/>
    </style:style>
    <style:style style:name="T328_18" style:family="text">
      <style:text-properties fo:font-size="11pt" style:font-name-asian="Arial" style:font-size-asian="11pt" style:font-name-complex="Arial" style:font-size-complex="11pt"/>
    </style:style>
    <style:style style:name="T328_19" style:family="text">
      <style:text-properties fo:font-size="11pt" style:font-name-asian="Arial" style:font-size-asian="11pt" style:font-name-complex="Arial" style:font-size-complex="11pt"/>
    </style:style>
    <style:style style:name="T328_20" style:family="text">
      <style:text-properties fo:font-size="11pt" style:font-name-asian="Arial" style:font-size-asian="11pt" style:font-name-complex="Arial" style:font-size-complex="11pt"/>
    </style:style>
    <style:style style:name="T328_21" style:family="text">
      <style:text-properties fo:font-size="11pt" style:font-name-asian="Arial" style:font-size-asian="11pt" style:font-name-complex="Arial" style:font-size-complex="11pt"/>
    </style:style>
    <style:style style:name="T328_22" style:family="text">
      <style:text-properties fo:font-size="11pt" style:font-name-asian="Arial" style:font-size-asian="11pt" style:font-name-complex="Arial" style:font-size-complex="11pt"/>
    </style:style>
    <style:style style:name="T328_23" style:family="text">
      <style:text-properties fo:font-size="11pt" style:font-name-asian="Arial" style:font-size-asian="11pt" style:font-name-complex="Arial" style:font-size-complex="11pt"/>
    </style:style>
    <style:style style:name="T328_24" style:family="text">
      <style:text-properties fo:font-size="11pt" style:font-name-asian="Arial" style:font-size-asian="11pt" style:font-name-complex="Arial" style:font-size-complex="11pt"/>
    </style:style>
    <style:style style:name="T328_25" style:family="text">
      <style:text-properties fo:font-size="11pt" style:font-name-asian="Arial" style:font-size-asian="11pt" style:font-name-complex="Arial" style:font-size-complex="11pt"/>
    </style:style>
    <style:style style:name="T328_26" style:family="text">
      <style:text-properties fo:font-size="11pt" style:font-name-asian="Arial" style:font-size-asian="11pt" style:font-name-complex="Arial" style:font-size-complex="11pt"/>
    </style:style>
    <style:style style:name="T328_27" style:family="text">
      <style:text-properties fo:font-size="11pt" style:font-name-asian="Arial" style:font-size-asian="11pt" style:font-name-complex="Arial" style:font-size-complex="11pt"/>
    </style:style>
    <style:style style:name="T328_28" style:family="text">
      <style:text-properties fo:font-size="11pt" style:font-name-asian="Arial" style:font-size-asian="11pt" style:font-name-complex="Arial" style:font-size-complex="11pt"/>
    </style:style>
    <style:style style:name="P329" style:family="paragraph" style:parent-style-name="List_20_Paragraph">
      <style:paragraph-properties fo:text-align="justify" fo:margin-bottom="0.212cm"/>
      <style:text-properties fo:font-size="11pt" style:font-name-asian="Arial" style:font-size-asian="11pt" style:font-name-complex="Arial" style:font-size-complex="11pt"/>
    </style:style>
    <style:style style:name="T329_1" style:family="text">
      <style:text-properties fo:font-size="11pt" style:font-name-asian="Arial" style:font-size-asian="11pt" style:font-name-complex="Arial" style:font-size-complex="11pt"/>
    </style:style>
    <style:style style:name="T329_2" style:family="text">
      <style:text-properties fo:font-size="11pt" style:font-name-asian="Arial" style:font-size-asian="11pt" style:font-name-complex="Arial" style:font-size-complex="11pt"/>
    </style:style>
    <style:style style:name="T329_3" style:family="text">
      <style:text-properties fo:font-size="11pt" style:font-name-asian="Arial" style:font-size-asian="11pt" style:font-name-complex="Arial" style:font-size-complex="11pt"/>
    </style:style>
    <style:style style:name="P330" style:family="paragraph" style:parent-style-name="List_20_Paragraph">
      <style:paragraph-properties fo:text-align="justify" fo:margin-bottom="0.212cm"/>
      <style:text-properties fo:font-size="11pt" style:font-name-asian="Arial" style:font-size-asian="11pt" style:font-name-complex="Arial" style:font-size-complex="11pt"/>
    </style:style>
    <style:style style:name="T330_1" style:family="text">
      <style:text-properties fo:font-size="11pt" style:font-name-asian="Arial" style:font-size-asian="11pt" style:font-name-complex="Arial" style:font-size-complex="11pt"/>
    </style:style>
    <style:style style:name="T330_2" style:family="text">
      <style:text-properties fo:font-size="11pt" style:font-name-asian="Arial" style:font-size-asian="11pt" style:font-name-complex="Arial" style:font-size-complex="11pt"/>
    </style:style>
    <style:style style:name="T330_3" style:family="text">
      <style:text-properties fo:font-size="11pt" style:font-name-asian="Arial" style:font-size-asian="11pt" style:font-name-complex="Arial" style:font-size-complex="11pt"/>
    </style:style>
    <style:style style:name="T330_4" style:family="text">
      <style:text-properties fo:font-size="11pt" style:font-name-asian="Arial" style:font-size-asian="11pt" style:font-name-complex="Arial" style:font-size-complex="11pt"/>
    </style:style>
    <style:style style:name="T330_5" style:family="text">
      <style:text-properties fo:font-size="11pt" style:font-name-asian="Arial" style:font-size-asian="11pt" style:font-name-complex="Arial" style:font-size-complex="11pt"/>
    </style:style>
    <style:style style:name="T330_6" style:family="text">
      <style:text-properties fo:font-size="11pt" style:font-name-asian="Arial" style:font-size-asian="11pt" style:font-name-complex="Arial" style:font-size-complex="11pt"/>
    </style:style>
    <style:style style:name="T330_7" style:family="text">
      <style:text-properties fo:font-size="11pt" style:font-name-asian="Arial" style:font-size-asian="11pt" style:font-name-complex="Arial" style:font-size-complex="11pt"/>
    </style:style>
    <style:style style:name="T330_8" style:family="text">
      <style:text-properties fo:font-size="11pt" style:font-name-asian="Arial" style:font-size-asian="11pt" style:font-name-complex="Arial" style:font-size-complex="11pt"/>
    </style:style>
    <style:style style:name="T330_9" style:family="text">
      <style:text-properties fo:font-size="11pt" style:font-name-asian="Arial" style:font-size-asian="11pt" style:font-name-complex="Arial" style:font-size-complex="11pt"/>
    </style:style>
    <style:style style:name="T330_10" style:family="text">
      <style:text-properties fo:font-size="11pt" style:font-name-asian="Arial" style:font-size-asian="11pt" style:font-name-complex="Arial" style:font-size-complex="11pt"/>
    </style:style>
    <style:style style:name="P331" style:family="paragraph" style:parent-style-name="List_20_Paragraph">
      <style:paragraph-properties fo:text-align="justify" fo:margin-bottom="0.212cm"/>
      <style:text-properties fo:font-size="11pt" style:font-name-asian="Arial" style:font-size-asian="11pt" style:font-name-complex="Arial" style:font-size-complex="11pt"/>
    </style:style>
    <style:style style:name="T331_1" style:family="text">
      <style:text-properties fo:font-size="11pt" style:font-name-asian="Arial" style:font-size-asian="11pt" style:font-name-complex="Arial" style:font-size-complex="11pt"/>
    </style:style>
    <style:style style:name="T331_2" style:family="text">
      <style:text-properties fo:font-size="11pt" style:font-name-asian="Arial" style:font-size-asian="11pt" style:font-name-complex="Arial" style:font-size-complex="11pt"/>
    </style:style>
    <style:style style:name="T331_3" style:family="text">
      <style:text-properties fo:font-size="11pt" style:font-name-asian="Arial" style:font-size-asian="11pt" style:font-name-complex="Arial" style:font-size-complex="11pt"/>
    </style:style>
    <style:style style:name="T331_4" style:family="text">
      <style:text-properties fo:font-size="11pt" style:font-name-asian="Arial" style:font-size-asian="11pt" style:font-name-complex="Arial" style:font-size-complex="11pt"/>
    </style:style>
    <style:style style:name="T331_5" style:family="text">
      <style:text-properties fo:font-size="11pt" style:font-name-asian="Arial" style:font-size-asian="11pt" style:font-name-complex="Arial" style:font-size-complex="11pt"/>
    </style:style>
    <style:style style:name="T331_6" style:family="text">
      <style:text-properties fo:font-size="11pt" style:font-name-asian="Arial" style:font-size-asian="11pt" style:font-name-complex="Arial" style:font-size-complex="11pt"/>
    </style:style>
    <style:style style:name="T331_7" style:family="text">
      <style:text-properties fo:font-size="11pt" style:font-name-asian="Arial" style:font-size-asian="11pt" style:font-name-complex="Arial" style:font-size-complex="11pt"/>
    </style:style>
    <style:style style:name="T331_8" style:family="text">
      <style:text-properties fo:font-size="11pt" style:font-name-asian="Arial" style:font-size-asian="11pt" style:font-name-complex="Arial" style:font-size-complex="11pt"/>
    </style:style>
    <style:style style:name="P332" style:family="paragraph" style:parent-style-name="Normal">
      <style:paragraph-properties fo:text-align="justify" fo:margin-bottom="0.212cm"/>
    </style:style>
    <style:style style:name="T332_1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332_2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332_3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333" style:family="paragraph" style:parent-style-name="Normal">
      <style:paragraph-properties fo:text-align="justify" fo:margin-bottom="0.212cm"/>
    </style:style>
    <style:style style:name="T333_1" style:family="text">
      <style:text-properties fo:font-size="11pt" style:font-name-asian="Arial" style:font-size-asian="11pt" style:font-name-complex="Arial" style:font-size-complex="11pt"/>
    </style:style>
    <style:style style:name="T333_2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333_3" style:family="text">
      <style:text-properties fo:font-size="11pt" style:font-name-asian="Arial" style:font-size-asian="11pt" style:font-name-complex="Arial" style:font-size-complex="11pt"/>
    </style:style>
    <style:style style:name="P334" style:family="paragraph" style:parent-style-name="Normal">
      <style:paragraph-properties fo:text-align="justify" fo:margin-bottom="0.212cm"/>
    </style:style>
    <style:style style:name="T334_1" style:family="text">
      <style:text-properties fo:font-size="11pt" style:font-name-asian="Arial" style:font-size-asian="11pt" style:font-name-complex="Arial" style:font-size-complex="11pt"/>
    </style:style>
    <style:style style:name="T334_2" style:family="text">
      <style:text-properties fo:font-size="11pt" style:font-name-asian="Arial" style:font-size-asian="11pt" style:font-name-complex="Arial" style:font-size-complex="11pt"/>
    </style:style>
    <style:style style:name="T334_3" style:family="text">
      <style:text-properties fo:font-size="11pt" style:font-name-asian="Arial" style:font-size-asian="11pt" style:font-name-complex="Arial" style:font-size-complex="11pt"/>
    </style:style>
    <style:style style:name="T334_4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334_5" style:family="text">
      <style:text-properties fo:font-size="11pt" style:font-name-asian="Arial" style:font-size-asian="11pt" style:font-name-complex="Arial" style:font-size-complex="11pt"/>
    </style:style>
    <style:style style:name="T334_6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334_7" style:family="text">
      <style:text-properties fo:font-size="11pt" style:font-name-asian="Arial" style:font-size-asian="11pt" style:font-name-complex="Arial" style:font-size-complex="11pt"/>
    </style:style>
    <style:style style:name="T334_8" style:family="text">
      <style:text-properties fo:font-size="11pt" style:font-name-asian="Arial" style:font-size-asian="11pt" style:font-name-complex="Arial" style:font-size-complex="11pt"/>
    </style:style>
    <style:style style:name="T334_9" style:family="text">
      <style:text-properties fo:font-size="11pt" style:font-name-asian="Arial" style:font-size-asian="11pt" style:font-name-complex="Arial" style:font-size-complex="11pt"/>
    </style:style>
    <style:style style:name="T334_10" style:family="text">
      <style:text-properties fo:font-size="11pt" style:font-name-asian="Arial" style:font-size-asian="11pt" style:font-name-complex="Arial" style:font-size-complex="11pt"/>
    </style:style>
    <style:style style:name="T334_11" style:family="text">
      <style:text-properties fo:font-size="11pt" style:font-name-asian="Arial" style:font-size-asian="11pt" style:font-name-complex="Arial" style:font-size-complex="11pt"/>
    </style:style>
    <style:style style:name="T334_12" style:family="text">
      <style:text-properties fo:font-size="11pt" style:font-name-asian="Arial" style:font-size-asian="11pt" style:font-name-complex="Arial" style:font-size-complex="11pt"/>
    </style:style>
    <style:style style:name="T334_13" style:family="text">
      <style:text-properties fo:font-size="11pt" style:font-name-asian="Arial" style:font-size-asian="11pt" style:font-name-complex="Arial" style:font-size-complex="11pt"/>
    </style:style>
    <style:style style:name="P335" style:family="paragraph" style:parent-style-name="Normal">
      <style:paragraph-properties fo:line-height="115%" fo:margin-bottom="0.282cm"/>
    </style:style>
    <style:style style:name="T335_1" style:family="text">
      <style:text-properties style:font-name-asian="Arial" style:font-name-complex="Arial" fo:font-weight="bold" style:font-weight-asian="bold" style:font-weight-complex="bold"/>
    </style:style>
    <style:style style:name="Table10" style:family="table">
      <style:table-properties table:align="left" style:width="15.901cm" fo:margin-left="0cm"/>
    </style:style>
    <style:style style:name="Column49" style:family="table-column">
      <style:table-column-properties style:column-width="3.875cm" style:use-optimal-column-width="false"/>
    </style:style>
    <style:style style:name="Column50" style:family="table-column">
      <style:table-column-properties style:column-width="6.99cm" style:use-optimal-column-width="false"/>
    </style:style>
    <style:style style:name="Column51" style:family="table-column">
      <style:table-column-properties style:column-width="5.036cm" style:use-optimal-column-width="false"/>
    </style:style>
    <style:style style:name="Row39" style:family="table-row">
      <style:table-row-properties style:min-row-height="0.529cm" style:use-optimal-row-height="false"/>
    </style:style>
    <style:style style:name="Cell140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336" style:family="paragraph" style:parent-style-name="Normal">
      <style:paragraph-properties fo:line-height="115%" fo:margin-bottom="0.282cm"/>
    </style:style>
    <style:style style:name="T33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41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337" style:family="paragraph" style:parent-style-name="Normal">
      <style:paragraph-properties fo:line-height="115%" fo:margin-bottom="0.282cm"/>
    </style:style>
    <style:style style:name="T33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42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338" style:family="paragraph" style:parent-style-name="Normal">
      <style:paragraph-properties fo:line-height="115%" fo:margin-bottom="0.282cm"/>
    </style:style>
    <style:style style:name="T33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40" style:family="table-row">
      <style:table-row-properties style:min-row-height="0.529cm" style:use-optimal-row-height="false"/>
    </style:style>
    <style:style style:name="Cell143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339" style:family="paragraph" style:parent-style-name="Normal">
      <style:paragraph-properties fo:line-height="115%" fo:margin-bottom="0.282cm"/>
    </style:style>
    <style:style style:name="T33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339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39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339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39_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339_6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39_7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44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340" style:family="paragraph" style:parent-style-name="Normal">
      <style:paragraph-properties fo:line-height="115%" fo:margin-bottom="0.282cm"/>
    </style:style>
    <style:style style:name="T34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341" style:family="paragraph" style:parent-style-name="Normal">
      <style:paragraph-properties fo:line-height="115%" fo:margin-bottom="0.282cm"/>
    </style:style>
    <style:style style:name="T34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41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45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342" style:family="paragraph" style:parent-style-name="Normal">
      <style:paragraph-properties fo:line-height="115%" fo:margin-bottom="0.282cm"/>
    </style:style>
    <style:style style:name="T34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342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343" style:family="paragraph" style:parent-style-name="Normal">
      <style:paragraph-properties fo:line-height="115%" fo:margin-bottom="0.282cm"/>
    </style:style>
    <style:style style:name="T34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43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43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43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343_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43_6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43_7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43_8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344" style:family="paragraph" style:parent-style-name="Normal"/>
    <style:style style:name="T344_1" style:family="text">
      <style:text-properties fo:font-size="10pt" style:font-name-asian="Arial" style:font-size-asian="10pt" style:font-name-complex="Arial" style:font-size-complex="10pt"/>
    </style:style>
    <style:style style:name="T344_2" style:family="text">
      <style:text-properties style:font-name-asian="Arial" style:font-name-complex="Arial"/>
    </style:style>
    <style:style style:name="P345" style:family="paragraph" style:parent-style-name="Normal">
      <style:paragraph-properties fo:line-height="115%" fo:margin-bottom="0.282cm"/>
    </style:style>
    <style:style style:name="T345_1" style:family="text">
      <style:text-properties style:font-name-asian="Arial" style:font-name-complex="Arial" fo:font-weight="bold" style:font-weight-asian="bold" style:font-weight-complex="bold"/>
    </style:style>
    <style:style style:name="P346" style:family="paragraph" style:parent-style-name="Normal">
      <style:paragraph-properties fo:text-align="justify" fo:margin-bottom="0.212cm"/>
    </style:style>
    <style:style style:name="T346_1" style:family="text">
      <style:text-properties fo:font-size="11pt" style:font-name-asian="Arial" style:font-size-asian="11pt" style:font-name-complex="Arial" style:font-size-complex="11pt"/>
    </style:style>
    <style:style style:name="T346_2" style:family="text">
      <style:text-properties fo:font-size="11pt" style:font-name-asian="Arial" style:font-size-asian="11pt" style:font-name-complex="Arial" style:font-size-complex="11pt"/>
    </style:style>
    <style:style style:name="T346_3" style:family="text">
      <style:text-properties fo:font-size="11pt" style:font-name-asian="Arial" style:font-size-asian="11pt" style:font-name-complex="Arial" style:font-size-complex="11pt"/>
    </style:style>
    <style:style style:name="T346_4" style:family="text">
      <style:text-properties fo:font-size="11pt" style:font-name-asian="Arial" style:font-size-asian="11pt" style:font-name-complex="Arial" style:font-size-complex="11pt"/>
    </style:style>
    <style:style style:name="T346_5" style:family="text">
      <style:text-properties fo:font-size="11pt" style:font-name-asian="Arial" style:font-size-asian="11pt" style:font-name-complex="Arial" style:font-size-complex="11pt"/>
    </style:style>
    <style:style style:name="T346_6" style:family="text">
      <style:text-properties fo:font-size="11pt" style:font-name-asian="Arial" style:font-size-asian="11pt" style:font-name-complex="Arial" style:font-size-complex="11pt"/>
    </style:style>
    <style:style style:name="T346_7" style:family="text">
      <style:text-properties fo:font-size="11pt" style:font-name-asian="Arial" style:font-size-asian="11pt" style:font-name-complex="Arial" style:font-size-complex="11pt"/>
    </style:style>
    <style:style style:name="T346_8" style:family="text">
      <style:text-properties fo:font-size="11pt" style:font-name-asian="Arial" style:font-size-asian="11pt" style:font-name-complex="Arial" style:font-size-complex="11pt"/>
    </style:style>
    <style:style style:name="T346_9" style:family="text">
      <style:text-properties fo:font-size="11pt" style:font-name-asian="Arial" style:font-size-asian="11pt" style:font-name-complex="Arial" style:font-size-complex="11pt"/>
    </style:style>
    <style:style style:name="T346_10" style:family="text">
      <style:text-properties fo:font-size="11pt" style:font-name-asian="Arial" style:font-size-asian="11pt" style:font-name-complex="Arial" style:font-size-complex="11pt"/>
    </style:style>
    <style:style style:name="T346_11" style:family="text">
      <style:text-properties fo:font-size="11pt" style:font-name-asian="Arial" style:font-size-asian="11pt" style:font-name-complex="Arial" style:font-size-complex="11pt"/>
    </style:style>
    <style:style style:name="T346_12" style:family="text">
      <style:text-properties fo:font-size="11pt" style:font-name-asian="Arial" style:font-size-asian="11pt" style:font-name-complex="Arial" style:font-size-complex="11pt"/>
    </style:style>
    <style:style style:name="T346_13" style:family="text">
      <style:text-properties fo:font-size="11pt" style:font-name-asian="Arial" style:font-size-asian="11pt" style:font-name-complex="Arial" style:font-size-complex="11pt"/>
    </style:style>
    <style:style style:name="T346_14" style:family="text">
      <style:text-properties fo:font-size="11pt" style:font-name-asian="Arial" style:font-size-asian="11pt" style:font-name-complex="Arial" style:font-size-complex="11pt"/>
    </style:style>
    <style:style style:name="T346_15" style:family="text">
      <style:text-properties fo:font-size="11pt" style:font-name-asian="Arial" style:font-size-asian="11pt" style:font-name-complex="Arial" style:font-size-complex="11pt"/>
    </style:style>
    <style:style style:name="T346_16" style:family="text">
      <style:text-properties fo:font-size="11pt" style:font-name-asian="Arial" style:font-size-asian="11pt" style:font-name-complex="Arial" style:font-size-complex="11pt"/>
    </style:style>
    <style:style style:name="T346_17" style:family="text">
      <style:text-properties fo:font-size="11pt" style:font-name-asian="Arial" style:font-size-asian="11pt" style:font-name-complex="Arial" style:font-size-complex="11pt"/>
    </style:style>
    <style:style style:name="T346_18" style:family="text">
      <style:text-properties fo:font-size="11pt" style:font-name-asian="Arial" style:font-size-asian="11pt" style:font-name-complex="Arial" style:font-size-complex="11pt"/>
    </style:style>
    <style:style style:name="T346_19" style:family="text">
      <style:text-properties fo:font-size="11pt" style:font-name-asian="Arial" style:font-size-asian="11pt" style:font-name-complex="Arial" style:font-size-complex="11pt"/>
    </style:style>
    <style:style style:name="T346_20" style:family="text">
      <style:text-properties fo:font-size="11pt" style:font-name-asian="Arial" style:font-size-asian="11pt" style:font-name-complex="Arial" style:font-size-complex="11pt"/>
    </style:style>
    <style:style style:name="T346_21" style:family="text">
      <style:text-properties fo:font-size="11pt" style:font-name-asian="Arial" style:font-size-asian="11pt" style:font-name-complex="Arial" style:font-size-complex="11pt"/>
    </style:style>
    <style:style style:name="T346_22" style:family="text">
      <style:text-properties fo:font-size="11pt" style:font-name-asian="Arial" style:font-size-asian="11pt" style:font-name-complex="Arial" style:font-size-complex="11pt"/>
    </style:style>
    <style:style style:name="T346_23" style:family="text">
      <style:text-properties fo:font-size="11pt" style:font-name-asian="Arial" style:font-size-asian="11pt" style:font-name-complex="Arial" style:font-size-complex="11pt"/>
    </style:style>
    <style:style style:name="T346_24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346_25" style:family="text">
      <style:text-properties fo:font-size="11pt" style:font-name-asian="Arial" style:font-size-asian="11pt" style:font-name-complex="Arial" style:font-size-complex="11pt"/>
    </style:style>
    <style:style style:name="T346_26" style:family="text">
      <style:text-properties fo:font-size="11pt" style:font-name-asian="Arial" style:font-size-asian="11pt" style:font-name-complex="Arial" style:font-size-complex="11pt"/>
    </style:style>
    <style:style style:name="T346_27" style:family="text">
      <style:text-properties fo:font-size="11pt" style:font-name-asian="Arial" style:font-size-asian="11pt" style:font-name-complex="Arial" style:font-size-complex="11pt"/>
    </style:style>
    <style:style style:name="P347" style:family="paragraph" style:parent-style-name="Normal">
      <style:paragraph-properties fo:text-align="justify" fo:margin-bottom="0.212cm"/>
    </style:style>
    <style:style style:name="T347_1" style:family="text">
      <style:text-properties fo:font-size="11pt" style:font-name-asian="Arial" style:font-size-asian="11pt" style:font-name-complex="Arial" style:font-size-complex="11pt"/>
    </style:style>
    <style:style style:name="T347_2" style:family="text">
      <style:text-properties fo:font-size="11pt" style:font-name-asian="Arial" style:font-size-asian="11pt" style:font-name-complex="Arial" style:font-size-complex="11pt"/>
    </style:style>
    <style:style style:name="T347_3" style:family="text">
      <style:text-properties fo:font-size="11pt" style:font-name-asian="Arial" style:font-size-asian="11pt" style:font-name-complex="Arial" style:font-size-complex="11pt"/>
    </style:style>
    <style:style style:name="T347_4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347_5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347_6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347_7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347_8" style:family="text">
      <style:text-properties fo:font-size="11pt" style:font-name-asian="Arial" style:font-size-asian="11pt" style:font-name-complex="Arial" style:font-size-complex="11pt"/>
    </style:style>
    <style:style style:name="T347_9" style:family="text">
      <style:text-properties fo:font-size="11pt" style:font-name-asian="Arial" style:font-size-asian="11pt" style:font-name-complex="Arial" style:font-size-complex="11pt"/>
    </style:style>
    <style:style style:name="T347_10" style:family="text">
      <style:text-properties fo:font-size="11pt" style:font-name-asian="Arial" style:font-size-asian="11pt" style:font-name-complex="Arial" style:font-size-complex="11pt"/>
    </style:style>
    <style:style style:name="T347_11" style:family="text">
      <style:text-properties fo:font-size="11pt" style:font-name-asian="Arial" style:font-size-asian="11pt" style:font-name-complex="Arial" style:font-size-complex="11pt"/>
    </style:style>
    <style:style style:name="T347_12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347_13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347_14" style:family="text">
      <style:text-properties fo:font-size="11pt" style:font-name-asian="Arial" style:font-size-asian="11pt" style:font-name-complex="Arial" style:font-size-complex="11pt"/>
    </style:style>
    <style:style style:name="T347_15" style:family="text">
      <style:text-properties fo:font-size="11pt" style:font-name-asian="Arial" style:font-size-asian="11pt" style:font-name-complex="Arial" style:font-size-complex="11pt"/>
    </style:style>
    <style:style style:name="T347_16" style:family="text">
      <style:text-properties fo:font-size="11pt" style:font-name-asian="Arial" style:font-size-asian="11pt" style:font-name-complex="Arial" style:font-size-complex="11pt"/>
    </style:style>
    <style:style style:name="T347_17" style:family="text">
      <style:text-properties fo:font-size="11pt" style:font-name-asian="Arial" style:font-size-asian="11pt" style:font-name-complex="Arial" style:font-size-complex="11pt"/>
    </style:style>
    <style:style style:name="T347_18" style:family="text">
      <style:text-properties fo:font-size="11pt" style:font-name-asian="Arial" style:font-size-asian="11pt" style:font-name-complex="Arial" style:font-size-complex="11pt"/>
    </style:style>
    <style:style style:name="Table11" style:family="table">
      <style:table-properties table:align="left" style:width="16.836cm" fo:margin-left="-0.268cm"/>
    </style:style>
    <style:style style:name="Column52" style:family="table-column">
      <style:table-column-properties style:column-width="3.217cm" style:use-optimal-column-width="false"/>
    </style:style>
    <style:style style:name="Column53" style:family="table-column">
      <style:table-column-properties style:column-width="0.122cm" style:use-optimal-column-width="false"/>
    </style:style>
    <style:style style:name="Column54" style:family="table-column">
      <style:table-column-properties style:column-width="0.778cm" style:use-optimal-column-width="false"/>
    </style:style>
    <style:style style:name="Column55" style:family="table-column">
      <style:table-column-properties style:column-width="1.711cm" style:use-optimal-column-width="false"/>
    </style:style>
    <style:style style:name="Column56" style:family="table-column">
      <style:table-column-properties style:column-width="2.378cm" style:use-optimal-column-width="false"/>
    </style:style>
    <style:style style:name="Column57" style:family="table-column">
      <style:table-column-properties style:column-width="3.547cm" style:use-optimal-column-width="false"/>
    </style:style>
    <style:style style:name="Column58" style:family="table-column">
      <style:table-column-properties style:column-width="5.001cm" style:use-optimal-column-width="false"/>
    </style:style>
    <style:style style:name="Column59" style:family="table-column">
      <style:table-column-properties style:column-width="0.083cm" style:use-optimal-column-width="false"/>
    </style:style>
    <style:style style:name="Row41" style:family="table-row">
      <style:table-row-properties style:min-row-height="0.847cm" style:use-optimal-row-height="false"/>
    </style:style>
    <style:style style:name="Cell146" style:family="table-cell">
      <style:table-cell-properties fo:background-color="#d9e2f3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348" style:family="paragraph" style:parent-style-name="Normal">
      <style:paragraph-properties fo:line-height="100%" fo:margin-bottom="0cm"/>
    </style:style>
    <style:style style:name="T348_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48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348_3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47" style:family="table-cell">
      <style:table-cell-properties fo:background-color="#ffffff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349" style:family="paragraph" style:parent-style-name="Normal">
      <style:paragraph-properties fo:text-align="justify" fo:line-height="100%" fo:margin-bottom="0cm"/>
    </style:style>
    <style:style style:name="T349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42" style:family="table-row">
      <style:table-row-properties style:min-row-height="0.609cm" style:use-optimal-row-height="false"/>
    </style:style>
    <style:style style:name="Cell148" style:family="table-cell">
      <style:table-cell-properties fo:background-color="#d9e2f3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350" style:family="paragraph" style:parent-style-name="Normal">
      <style:paragraph-properties fo:line-height="100%" fo:margin-bottom="0cm"/>
    </style:style>
    <style:style style:name="T350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49" style:family="table-cell">
      <style:table-cell-properties style:vertical-align="top" fo:border-bottom="#000000 0.035cm solid" fo:padding-left="0.19cm" fo:padding-right="0.19cm" fo:border-right="#000000 0.035cm solid" fo:wrap-option="wrap"/>
    </style:style>
    <style:style style:name="P351" style:family="paragraph" style:parent-style-name="Normal">
      <style:paragraph-properties fo:line-height="100%" fo:margin-bottom="0cm"/>
    </style:style>
    <style:style style:name="T35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50" style:family="table-cell">
      <style:table-cell-properties fo:background-color="#d9e2f3" style:vertical-align="top" fo:border-bottom="#000000 0.035cm solid" fo:padding-left="0.19cm" fo:border-left="#000000 0.035cm solid" fo:padding-right="0.19cm" fo:border-right="#000000 0.035cm solid" fo:wrap-option="wrap"/>
    </style:style>
    <style:style style:name="P352" style:family="paragraph" style:parent-style-name="Normal">
      <style:paragraph-properties fo:line-height="100%" fo:margin-bottom="0cm"/>
    </style:style>
    <style:style style:name="T352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51" style:family="table-cell">
      <style:table-cell-properties style:vertical-align="top" fo:border-bottom="#000000 0.035cm solid" fo:padding-left="0.19cm" fo:border-left="#000000 0.035cm solid" fo:padding-right="0.19cm" fo:border-right="#000000 0.035cm solid" fo:wrap-option="wrap"/>
    </style:style>
    <style:style style:name="P353" style:family="paragraph" style:parent-style-name="Normal">
      <style:paragraph-properties fo:line-height="100%" fo:margin-bottom="0cm"/>
    </style:style>
    <style:style style:name="T353_1" style:family="text">
      <style:text-properties fo:color="#ff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353_2" style:family="text">
      <style:text-properties fo:color="#ff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43" style:family="table-row">
      <style:table-row-properties style:min-row-height="0.582cm" style:use-optimal-row-height="false"/>
    </style:style>
    <style:style style:name="Cell152" style:family="table-cell">
      <style:table-cell-properties fo:background-color="#d9e2f3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354" style:family="paragraph" style:parent-style-name="Normal">
      <style:paragraph-properties fo:line-height="100%" fo:margin-bottom="0cm"/>
    </style:style>
    <style:style style:name="T354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53" style:family="table-cell">
      <style:table-cell-properties style:vertical-align="top" fo:border-top="#000000 0.035cm solid" fo:border-bottom="#000000 0.035cm solid" fo:padding-left="0.19cm" fo:padding-right="0.19cm" fo:border-right="#000000 0.035cm solid" fo:wrap-option="wrap"/>
    </style:style>
    <style:style style:name="P355" style:family="paragraph" style:parent-style-name="Normal">
      <style:paragraph-properties fo:line-height="100%" fo:margin-bottom="0cm"/>
    </style:style>
    <style:style style:name="T35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54" style:family="table-cell">
      <style:table-cell-properties fo:background-color="#d9e2f3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356" style:family="paragraph" style:parent-style-name="Normal">
      <style:paragraph-properties fo:line-height="100%" fo:margin-bottom="0cm"/>
    </style:style>
    <style:style style:name="T356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356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356_3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55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357" style:family="paragraph" style:parent-style-name="Normal">
      <style:paragraph-properties fo:line-height="100%" fo:margin-bottom="0cm"/>
    </style:style>
    <style:style style:name="T35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44" style:family="table-row">
      <style:table-row-properties style:min-row-height="0.529cm" style:use-optimal-row-height="false"/>
    </style:style>
    <style:style style:name="Cell156" style:family="table-cell">
      <style:table-cell-properties style:vertical-align="middle" fo:border-top="#000000 0.035cm solid" fo:padding-left="0.19cm" fo:padding-right="0.19cm" fo:wrap-option="wrap"/>
    </style:style>
    <style:style style:name="P358" style:family="paragraph" style:parent-style-name="Normal">
      <style:paragraph-properties fo:line-height="100%" fo:margin-bottom="0cm"/>
      <style:text-properties style:font-name="Arial" fo:font-size="12pt" style:font-name-asian="Times New Roman" style:font-size-asian="12pt" style:font-name-complex="Times New Roman" style:font-size-complex="12pt" fo:language="en" fo:language-asian="en" fo:language-complex="ar" fo:country="GB" fo:country-asian="US" fo:country-complex="SA"/>
    </style:style>
    <style:style style:name="Cell157" style:family="table-cell">
      <style:table-cell-properties style:vertical-align="middle" fo:padding-left="0.19cm" fo:padding-right="0.19cm" fo:wrap-option="wrap"/>
    </style:style>
    <style:style style:name="P359" style:family="paragraph" style:parent-style-name="Normal">
      <style:paragraph-properties fo:line-height="100%" fo:margin-bottom="0cm"/>
      <style:text-properties style:font-name="Arial" fo:font-size="12pt" style:font-name-asian="Times New Roman" style:font-size-asian="12pt" style:font-name-complex="Times New Roman" style:font-size-complex="12pt" fo:language="en" fo:language-asian="en" fo:language-complex="ar" fo:country="GB" fo:country-asian="US" fo:country-complex="SA"/>
    </style:style>
    <style:style style:name="Cell158" style:family="table-cell">
      <style:table-cell-properties style:vertical-align="middle" fo:border-top="#000000 0.035cm solid" fo:padding-left="0.19cm" fo:padding-right="0.19cm" fo:wrap-option="wrap"/>
    </style:style>
    <style:style style:name="P360" style:family="paragraph" style:parent-style-name="Normal">
      <style:paragraph-properties fo:line-height="100%" fo:margin-bottom="0cm"/>
      <style:text-properties style:font-name="Arial" fo:font-size="12pt" style:font-name-asian="Times New Roman" style:font-size-asian="12pt" style:font-name-complex="Times New Roman" style:font-size-complex="12pt" fo:language="en" fo:language-asian="en" fo:language-complex="ar" fo:country="GB" fo:country-asian="US" fo:country-complex="SA"/>
    </style:style>
    <style:style style:name="Cell159" style:family="table-cell">
      <style:table-cell-properties style:vertical-align="middle" fo:border-top="#000000 0.035cm solid" fo:padding-left="0.19cm" fo:padding-right="0.19cm" fo:wrap-option="wrap"/>
    </style:style>
    <style:style style:name="P361" style:family="paragraph" style:parent-style-name="Normal">
      <style:paragraph-properties fo:line-height="100%" fo:margin-bottom="0cm"/>
      <style:text-properties style:font-name="Arial" fo:font-size="12pt" style:font-name-asian="Times New Roman" style:font-size-asian="12pt" style:font-name-complex="Times New Roman" style:font-size-complex="12pt" fo:language="en" fo:language-asian="en" fo:language-complex="ar" fo:country="GB" fo:country-asian="US" fo:country-complex="SA"/>
    </style:style>
    <style:style style:name="Cell160" style:family="table-cell">
      <style:table-cell-properties style:vertical-align="middle" fo:border-top="#000000 0.035cm solid" fo:padding-left="0.19cm" fo:padding-right="0.19cm" fo:wrap-option="wrap"/>
    </style:style>
    <style:style style:name="P362" style:family="paragraph" style:parent-style-name="Normal">
      <style:paragraph-properties fo:line-height="100%" fo:margin-bottom="0cm"/>
      <style:text-properties style:font-name="Arial" fo:font-size="12pt" style:font-name-asian="Times New Roman" style:font-size-asian="12pt" style:font-name-complex="Times New Roman" style:font-size-complex="12pt" fo:language="en" fo:language-asian="en" fo:language-complex="ar" fo:country="GB" fo:country-asian="US" fo:country-complex="SA"/>
    </style:style>
    <style:style style:name="Row45" style:family="table-row">
      <style:table-row-properties style:min-row-height="0.476cm" style:use-optimal-row-height="false"/>
    </style:style>
    <style:style style:name="Cell161" style:family="table-cell">
      <style:table-cell-properties fo:background-color="#d9e2f3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363" style:family="paragraph" style:parent-style-name="Normal">
      <style:paragraph-properties fo:line-height="100%" fo:margin-bottom="0cm"/>
    </style:style>
    <style:style style:name="T363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363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62" style:family="table-cell">
      <style:table-cell-properties fo:background-color="#d9e2f3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364" style:family="paragraph" style:parent-style-name="Normal">
      <style:paragraph-properties fo:line-height="100%" fo:margin-bottom="0cm"/>
    </style:style>
    <style:style style:name="T364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364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63" style:family="table-cell">
      <style:table-cell-properties fo:background-color="#d9e2f3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365" style:family="paragraph" style:parent-style-name="Normal">
      <style:paragraph-properties fo:line-height="100%" fo:margin-bottom="0cm"/>
    </style:style>
    <style:style style:name="T365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365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46" style:family="table-row">
      <style:table-row-properties style:min-row-height="0.529cm" style:use-optimal-row-height="false"/>
    </style:style>
    <style:style style:name="Cell164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366" style:family="paragraph" style:parent-style-name="Normal">
      <style:paragraph-properties fo:line-height="100%" fo:margin-bottom="0cm"/>
    </style:style>
    <style:style style:name="T36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65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367" style:family="paragraph" style:parent-style-name="Normal">
      <style:paragraph-properties fo:line-height="100%" fo:margin-bottom="0cm"/>
    </style:style>
    <style:style style:name="T36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368" style:family="paragraph" style:parent-style-name="Normal">
      <style:paragraph-properties fo:line-height="100%" fo:margin-bottom="0cm" fo:margin-left="0.635cm"/>
    </style:style>
    <style:style style:name="T36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369" style:family="paragraph" style:parent-style-name="Normal">
      <style:paragraph-properties fo:line-height="100%" fo:margin-bottom="0.423cm"/>
    </style:style>
    <style:style style:name="T36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66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370" style:family="paragraph" style:parent-style-name="Normal">
      <style:paragraph-properties fo:line-height="100%" fo:margin-bottom="0cm"/>
    </style:style>
    <style:style style:name="T37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370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P371" style:family="paragraph" style:parent-style-name="Normal">
      <style:paragraph-properties fo:line-height="100%" fo:margin-bottom="0cm"/>
    </style:style>
    <style:style style:name="T37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P372" style:family="paragraph" style:parent-style-name="Normal">
      <style:paragraph-properties fo:line-height="100%" fo:margin-bottom="0cm"/>
    </style:style>
    <style:style style:name="T37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372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373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P374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375" style:family="paragraph" style:parent-style-name="Normal">
      <style:paragraph-properties fo:text-align="justify" fo:margin-bottom="0.212cm"/>
    </style:style>
    <style:style style:name="T375_1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375_2" style:family="text">
      <style:text-properties fo:font-size="11pt" style:font-name-asian="Arial" style:font-size-asian="11pt" style:font-name-complex="Arial" style:font-size-complex="11pt"/>
    </style:style>
    <style:style style:name="P376" style:family="paragraph" style:parent-style-name="Normal">
      <style:paragraph-properties fo:text-align="justify" fo:margin-bottom="0.212cm"/>
    </style:style>
    <style:style style:name="T376_1" style:family="text">
      <style:text-properties fo:font-size="11pt" style:font-name-asian="Arial" style:font-size-asian="11pt" style:font-name-complex="Arial" style:font-size-complex="11pt"/>
    </style:style>
    <style:style style:name="T376_2" style:family="text">
      <style:text-properties fo:font-size="11pt" style:font-name-asian="Arial" style:font-size-asian="11pt" style:font-name-complex="Arial" style:font-size-complex="11pt"/>
    </style:style>
    <style:style style:name="T376_3" style:family="text">
      <style:text-properties fo:font-size="11pt" style:font-name-asian="Arial" style:font-size-asian="11pt" style:font-name-complex="Arial" style:font-size-complex="11pt"/>
    </style:style>
    <style:style style:name="T376_4" style:family="text">
      <style:text-properties fo:font-size="11pt" style:font-name-asian="Arial" style:font-size-asian="11pt" style:font-name-complex="Arial" style:font-size-complex="11pt"/>
    </style:style>
    <style:style style:name="T376_5" style:family="text">
      <style:text-properties fo:font-size="11pt" style:font-name-asian="Arial" style:font-size-asian="11pt" style:font-name-complex="Arial" style:font-size-complex="11pt"/>
    </style:style>
    <style:style style:name="T376_6" style:family="text">
      <style:text-properties fo:font-size="11pt" style:font-name-asian="Arial" style:font-size-asian="11pt" style:font-name-complex="Arial" style:font-size-complex="11pt"/>
    </style:style>
    <style:style style:name="T376_7" style:family="text">
      <style:text-properties fo:font-size="11pt" style:font-name-asian="Arial" style:font-size-asian="11pt" style:font-name-complex="Arial" style:font-size-complex="11pt"/>
    </style:style>
    <style:style style:name="T376_8" style:family="text">
      <style:text-properties fo:font-size="11pt" style:font-name-asian="Arial" style:font-size-asian="11pt" style:font-name-complex="Arial" style:font-size-complex="11pt"/>
    </style:style>
    <style:style style:name="T376_9" style:family="text">
      <style:text-properties fo:font-size="11pt" style:font-name-asian="Arial" style:font-size-asian="11pt" style:font-name-complex="Arial" style:font-size-complex="11pt"/>
    </style:style>
    <style:style style:name="T376_10" style:family="text">
      <style:text-properties fo:font-size="11pt" style:font-name-asian="Arial" style:font-size-asian="11pt" style:font-name-complex="Arial" style:font-size-complex="11pt"/>
    </style:style>
    <style:style style:name="T376_11" style:family="text">
      <style:text-properties fo:font-size="11pt" style:font-name-asian="Arial" style:font-size-asian="11pt" style:font-name-complex="Arial" style:font-size-complex="11pt"/>
    </style:style>
    <style:style style:name="T376_12" style:family="text">
      <style:text-properties fo:font-size="11pt" style:font-name-asian="Arial" style:font-size-asian="11pt" style:font-name-complex="Arial" style:font-size-complex="11pt"/>
    </style:style>
    <style:style style:name="T376_13" style:family="text">
      <style:text-properties fo:font-size="11pt" style:font-name-asian="Arial" style:font-size-asian="11pt" style:font-name-complex="Arial" style:font-size-complex="11pt"/>
    </style:style>
    <style:style style:name="P377" style:family="paragraph" style:parent-style-name="Normal">
      <style:paragraph-properties fo:text-align="justify" fo:margin-bottom="0.212cm"/>
    </style:style>
    <style:style style:name="T377_1" style:family="text">
      <style:text-properties fo:font-size="11pt" style:font-name-asian="Arial" style:font-size-asian="11pt" style:font-name-complex="Arial" style:font-size-complex="11pt"/>
    </style:style>
    <style:style style:name="T377_2" style:family="text">
      <style:text-properties fo:font-size="11pt" style:font-name-asian="Arial" style:font-size-asian="11pt" style:font-name-complex="Arial" style:font-size-complex="11pt"/>
    </style:style>
    <style:style style:name="T377_3" style:family="text">
      <style:text-properties fo:font-size="11pt" style:font-name-asian="Arial" style:font-size-asian="11pt" style:font-name-complex="Arial" style:font-size-complex="11pt"/>
    </style:style>
    <style:style style:name="T377_4" style:family="text">
      <style:text-properties fo:font-size="11pt" style:font-name-asian="Arial" style:font-size-asian="11pt" style:font-name-complex="Arial" style:font-size-complex="11pt"/>
    </style:style>
    <style:style style:name="T377_5" style:family="text">
      <style:text-properties fo:font-size="11pt" style:font-name-asian="Arial" style:font-size-asian="11pt" style:font-name-complex="Arial" style:font-size-complex="11pt"/>
    </style:style>
    <style:style style:name="T377_6" style:family="text">
      <style:text-properties fo:font-size="11pt" style:font-name-asian="Arial" style:font-size-asian="11pt" style:font-name-complex="Arial" style:font-size-complex="11pt"/>
    </style:style>
    <style:style style:name="T377_7" style:family="text">
      <style:text-properties fo:font-size="11pt" style:font-name-asian="Arial" style:font-size-asian="11pt" style:font-name-complex="Arial" style:font-size-complex="11pt"/>
    </style:style>
    <style:style style:name="T377_8" style:family="text">
      <style:text-properties fo:font-size="11pt" style:font-name-asian="Arial" style:font-size-asian="11pt" style:font-name-complex="Arial" style:font-size-complex="11pt"/>
    </style:style>
    <style:style style:name="P378" style:family="paragraph" style:parent-style-name="Normal">
      <style:paragraph-properties fo:text-align="justify" fo:margin-bottom="0.212cm"/>
    </style:style>
    <style:style style:name="T378_1" style:family="text">
      <style:text-properties fo:font-size="11pt" style:font-name-asian="Arial" style:font-size-asian="11pt" style:font-name-complex="Arial" style:font-size-complex="11pt"/>
    </style:style>
    <style:style style:name="T378_2" style:family="text">
      <style:text-properties fo:font-size="11pt" style:font-name-asian="Arial" style:font-size-asian="11pt" style:font-name-complex="Arial" style:font-size-complex="11pt"/>
    </style:style>
    <style:style style:name="T378_3" style:family="text">
      <style:text-properties fo:font-size="11pt" style:font-name-asian="Arial" style:font-size-asian="11pt" style:font-name-complex="Arial" style:font-size-complex="11pt"/>
    </style:style>
    <style:style style:name="T378_4" style:family="text">
      <style:text-properties fo:font-size="11pt" style:font-name-asian="Arial" style:font-size-asian="11pt" style:font-name-complex="Arial" style:font-size-complex="11pt"/>
    </style:style>
    <style:style style:name="T378_5" style:family="text">
      <style:text-properties fo:font-size="11pt" style:font-name-asian="Arial" style:font-size-asian="11pt" style:font-name-complex="Arial" style:font-size-complex="11pt"/>
    </style:style>
    <style:style style:name="T378_6" style:family="text">
      <style:text-properties fo:font-size="11pt" style:font-name-asian="Arial" style:font-size-asian="11pt" style:font-name-complex="Arial" style:font-size-complex="11pt"/>
    </style:style>
    <style:style style:name="T378_7" style:family="text">
      <style:text-properties fo:font-size="11pt" style:font-name-asian="Arial" style:font-size-asian="11pt" style:font-name-complex="Arial" style:font-size-complex="11pt"/>
    </style:style>
    <style:style style:name="T378_8" style:family="text">
      <style:text-properties fo:font-size="11pt" style:font-name-asian="Arial" style:font-size-asian="11pt" style:font-name-complex="Arial" style:font-size-complex="11pt"/>
    </style:style>
    <style:style style:name="T378_9" style:family="text">
      <style:text-properties fo:font-size="11pt" style:font-name-asian="Arial" style:font-size-asian="11pt" style:font-name-complex="Arial" style:font-size-complex="11pt"/>
    </style:style>
    <style:style style:name="T378_10" style:family="text">
      <style:text-properties fo:font-size="11pt" style:font-name-asian="Arial" style:font-size-asian="11pt" style:font-name-complex="Arial" style:font-size-complex="11pt"/>
    </style:style>
    <style:style style:name="T378_11" style:family="text">
      <style:text-properties fo:font-size="11pt" style:font-name-asian="Arial" style:font-size-asian="11pt" style:font-name-complex="Arial" style:font-size-complex="11pt"/>
    </style:style>
    <style:style style:name="T378_12" style:family="text">
      <style:text-properties fo:font-size="11pt" style:font-name-asian="Arial" style:font-size-asian="11pt" style:font-name-complex="Arial" style:font-size-complex="11pt"/>
    </style:style>
    <style:style style:name="P379" style:family="paragraph" style:parent-style-name="Normal">
      <style:paragraph-properties fo:text-align="justify" fo:margin-bottom="0.212cm"/>
    </style:style>
    <style:style style:name="T379_1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379_2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379_3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379_4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379_5" style:family="text">
      <style:text-properties fo:font-size="11pt" style:font-name-asian="Arial" style:font-size-asian="11pt" style:font-name-complex="Arial" style:font-size-complex="11pt"/>
    </style:style>
    <style:style style:name="P380" style:family="paragraph" style:parent-style-name="Normal">
      <style:paragraph-properties fo:margin-bottom="0.212cm"/>
    </style:style>
    <style:style style:name="T380_1" style:family="text">
      <style:text-properties fo:font-size="11pt" style:font-name-asian="Arial" style:font-size-asian="11pt" style:font-name-complex="Arial" style:font-size-complex="11pt"/>
    </style:style>
    <style:style style:name="P381" style:family="paragraph" style:parent-style-name="Normal">
      <style:paragraph-properties fo:text-align="justify"/>
    </style:style>
    <style:style style:name="T381_1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381_2" style:family="text">
      <style:text-properties fo:font-size="11pt" style:font-name-asian="Arial" style:font-size-asian="11pt" style:font-name-complex="Arial" style:font-size-complex="11pt"/>
    </style:style>
    <style:style style:name="P382" style:family="paragraph" style:parent-style-name="Normal">
      <style:paragraph-properties fo:text-align="justify"/>
    </style:style>
    <style:style style:name="T382_1" style:family="text">
      <style:text-properties style:font-name="Segoe UI" fo:font-size="9pt" style:font-name-asian="Segoe UI" style:font-size-asian="9pt" style:font-name-complex="Segoe UI" style:font-size-complex="9pt"/>
    </style:style>
    <style:style style:name="Table12" style:family="table">
      <style:table-properties table:align="left" style:width="15.901cm" fo:margin-left="0cm"/>
    </style:style>
    <style:style style:name="Column60" style:family="table-column">
      <style:table-column-properties style:column-width="3.5cm" style:use-optimal-column-width="false"/>
    </style:style>
    <style:style style:name="Column61" style:family="table-column">
      <style:table-column-properties style:column-width="6.324cm" style:use-optimal-column-width="false"/>
    </style:style>
    <style:style style:name="Column62" style:family="table-column">
      <style:table-column-properties style:column-width="6.078cm" style:use-optimal-column-width="false"/>
    </style:style>
    <style:style style:name="Row47" style:family="table-row">
      <style:table-row-properties style:min-row-height="0.529cm" style:use-optimal-row-height="false"/>
    </style:style>
    <style:style style:name="Cell167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383" style:family="paragraph" style:parent-style-name="Normal">
      <style:paragraph-properties fo:line-height="115%" fo:margin-bottom="0.282cm"/>
    </style:style>
    <style:style style:name="T38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68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384" style:family="paragraph" style:parent-style-name="Normal">
      <style:paragraph-properties fo:line-height="115%" fo:margin-bottom="0.282cm"/>
    </style:style>
    <style:style style:name="T38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69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385" style:family="paragraph" style:parent-style-name="Normal">
      <style:paragraph-properties fo:line-height="115%" fo:margin-bottom="0.282cm"/>
    </style:style>
    <style:style style:name="T38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48" style:family="table-row">
      <style:table-row-properties style:min-row-height="0.529cm" style:use-optimal-row-height="false"/>
    </style:style>
    <style:style style:name="Cell170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386" style:family="paragraph" style:parent-style-name="Normal">
      <style:paragraph-properties fo:line-height="115%" fo:margin-bottom="0.282cm"/>
    </style:style>
    <style:style style:name="T38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86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386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86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386_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387" style:family="paragraph" style:parent-style-name="Normal">
      <style:paragraph-properties fo:line-height="115%" fo:margin-bottom="0.282cm"/>
    </style:style>
    <style:style style:name="T38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87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387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71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388" style:family="paragraph" style:parent-style-name="Normal">
      <style:paragraph-properties fo:line-height="115%" fo:margin-bottom="0.282cm"/>
    </style:style>
    <style:style style:name="T38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389" style:family="paragraph" style:parent-style-name="Normal">
      <style:paragraph-properties fo:line-height="115%" fo:margin-bottom="0.282cm"/>
    </style:style>
    <style:style style:name="T38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89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89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89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389_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89_6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89_7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390" style:family="paragraph" style:parent-style-name="Normal">
      <style:paragraph-properties fo:line-height="115%" fo:margin-bottom="0.282cm"/>
    </style:style>
    <style:style style:name="T39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90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390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90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90_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90_6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390_7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90_8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390_9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90_10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390_1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90_12" style:family="text">
      <style:text-properties fo:font-style="italic" style:font-style-asian="italic" style:font-style-complex="italic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90_1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72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391" style:family="paragraph" style:parent-style-name="Normal">
      <style:paragraph-properties fo:line-height="115%" fo:margin-bottom="0.282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392" style:family="paragraph" style:parent-style-name="Normal">
      <style:paragraph-properties fo:line-height="115%" fo:margin-bottom="0.282cm"/>
    </style:style>
    <style:style style:name="T39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92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92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92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92_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92_6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92_7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92_8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392_9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92_10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92_1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393" style:family="paragraph" style:parent-style-name="Normal">
      <style:paragraph-properties fo:text-align="justify" fo:line-height="115%" fo:margin-bottom="0.282cm"/>
    </style:style>
    <style:style style:name="T393_1" style:family="text">
      <style:text-properties style:font-name-asian="Arial" style:font-name-complex="Arial" fo:font-weight="bold" style:font-weight-asian="bold" style:font-weight-complex="bold"/>
    </style:style>
    <style:style style:name="P394" style:family="paragraph" style:parent-style-name="Normal">
      <style:paragraph-properties fo:text-align="justify" fo:margin-bottom="0.212cm"/>
    </style:style>
    <style:style style:name="T394_1" style:family="text">
      <style:text-properties fo:font-size="11pt" style:font-name-asian="Arial" style:font-size-asian="11pt" style:font-name-complex="Arial" style:font-size-complex="11pt"/>
    </style:style>
    <style:style style:name="T394_2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394_3" style:family="text">
      <style:text-properties fo:font-size="11pt" style:font-name-asian="Arial" style:font-size-asian="11pt" style:font-name-complex="Arial" style:font-size-complex="11pt"/>
    </style:style>
    <style:style style:name="T394_4" style:family="text">
      <style:text-properties fo:font-size="11pt" style:font-name-asian="Arial" style:font-size-asian="11pt" style:font-name-complex="Arial" style:font-size-complex="11pt"/>
    </style:style>
    <style:style style:name="T394_5" style:family="text">
      <style:text-properties fo:font-size="11pt" style:font-name-asian="Arial" style:font-size-asian="11pt" style:font-name-complex="Arial" style:font-size-complex="11pt"/>
    </style:style>
    <style:style style:name="T394_6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394_7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394_8" style:family="text">
      <style:text-properties fo:font-size="11pt" style:font-name-asian="Arial" style:font-size-asian="11pt" style:font-name-complex="Arial" style:font-size-complex="11pt"/>
    </style:style>
    <style:style style:name="T394_9" style:family="text">
      <style:text-properties fo:font-size="11pt" style:font-name-asian="Arial" style:font-size-asian="11pt" style:font-name-complex="Arial" style:font-size-complex="11pt"/>
    </style:style>
    <style:style style:name="T394_10" style:family="text">
      <style:text-properties fo:font-size="11pt" style:font-name-asian="Arial" style:font-size-asian="11pt" style:font-name-complex="Arial" style:font-size-complex="11pt"/>
    </style:style>
    <style:style style:name="T394_11" style:family="text">
      <style:text-properties fo:font-size="11pt" style:font-name-asian="Arial" style:font-size-asian="11pt" style:font-name-complex="Arial" style:font-size-complex="11pt"/>
    </style:style>
    <style:style style:name="P395" style:family="paragraph" style:parent-style-name="Normal">
      <style:paragraph-properties fo:text-align="justify" fo:margin-bottom="0.212cm"/>
    </style:style>
    <style:style style:name="T395_1" style:family="text">
      <style:text-properties fo:font-size="11pt" style:font-name-asian="Arial" style:font-size-asian="11pt" style:font-name-complex="Arial" style:font-size-complex="11pt"/>
    </style:style>
    <style:style style:name="T395_2" style:family="text">
      <style:text-properties fo:font-size="11pt" style:font-name-asian="Arial" style:font-size-asian="11pt" style:font-name-complex="Arial" style:font-size-complex="11pt"/>
    </style:style>
    <style:style style:name="T395_3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395_4" style:family="text">
      <style:text-properties fo:font-size="11pt" style:font-name-asian="Arial" style:font-size-asian="11pt" style:font-name-complex="Arial" style:font-size-complex="11pt"/>
    </style:style>
    <style:style style:name="T395_5" style:family="text">
      <style:text-properties fo:font-size="11pt" style:font-name-asian="Arial" style:font-size-asian="11pt" style:font-name-complex="Arial" style:font-size-complex="11pt"/>
    </style:style>
    <style:style style:name="P396" style:family="paragraph" style:parent-style-name="Heading_20_2">
      <style:paragraph-properties fo:break-before="page" fo:background-color="#dbe5f1" fo:padding-top="0.035cm" fo:border-top="#000000 0.018cm solid" fo:margin-top="0cm" fo:padding-bottom="0cm" fo:border-bottom="#000000 0.018cm solid" fo:padding-left="0.141cm" fo:border-left="#000000 0.018cm solid" fo:padding-right="0.141cm" fo:border-right="#000000 0.018cm solid"/>
    </style:style>
    <style:style style:name="T396_1" style:family="text">
      <style:text-properties fo:font-style="normal" style:font-style-asian="normal"/>
    </style:style>
    <style:style style:name="T396_2" style:family="text">
      <style:text-properties fo:font-style="normal" style:font-style-asian="normal" fo:font-size="10pt" style:font-size-asian="10pt" style:font-size-complex="10pt" fo:font-weight="normal" style:font-weight-asian="normal"/>
    </style:style>
    <style:style style:name="P397" style:family="paragraph" style:parent-style-name="Normal">
      <style:text-properties fo:font-size="11pt" style:font-size-asian="11pt" style:font-name-complex="Arial" style:font-size-complex="11pt" fo:font-weight="bold" style:font-weight-asian="bold"/>
    </style:style>
    <style:style style:name="P398" style:family="paragraph" style:parent-style-name="Normal"/>
    <style:style style:name="T398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399" style:family="paragraph" style:parent-style-name="Normal">
      <style:paragraph-properties fo:text-align="justify" fo:margin-bottom="0.212cm"/>
    </style:style>
    <style:style style:name="T399_1" style:family="text">
      <style:text-properties fo:font-size="11pt" style:font-name-asian="Arial" style:font-size-asian="11pt" style:font-name-complex="Arial" style:font-size-complex="11pt"/>
    </style:style>
    <style:style style:name="T399_2" style:family="text">
      <style:text-properties fo:font-size="11pt" style:font-name-asian="Arial" style:font-size-asian="11pt" style:font-name-complex="Arial" style:font-size-complex="11pt"/>
    </style:style>
    <style:style style:name="T399_3" style:family="text">
      <style:text-properties fo:font-size="11pt" style:font-name-asian="Arial" style:font-size-asian="11pt" style:font-name-complex="Arial" style:font-size-complex="11pt"/>
    </style:style>
    <style:style style:name="T399_4" style:family="text">
      <style:text-properties fo:font-size="11pt" style:font-name-asian="Arial" style:font-size-asian="11pt" style:font-name-complex="Arial" style:font-size-complex="11pt"/>
    </style:style>
    <style:style style:name="T399_5" style:family="text">
      <style:text-properties fo:font-size="11pt" style:font-name-asian="Arial" style:font-size-asian="11pt" style:font-name-complex="Arial" style:font-size-complex="11pt"/>
    </style:style>
    <style:style style:name="T399_6" style:family="text">
      <style:text-properties fo:font-size="11pt" style:font-name-asian="Arial" style:font-size-asian="11pt" style:font-name-complex="Arial" style:font-size-complex="11pt"/>
    </style:style>
    <style:style style:name="T399_7" style:family="text">
      <style:text-properties fo:font-size="11pt" style:font-name-asian="Arial" style:font-size-asian="11pt" style:font-name-complex="Arial" style:font-size-complex="11pt"/>
    </style:style>
    <style:style style:name="T399_8" style:family="text">
      <style:text-properties fo:font-size="11pt" style:font-name-asian="Arial" style:font-size-asian="11pt" style:font-name-complex="Arial" style:font-size-complex="11pt"/>
    </style:style>
    <style:style style:name="T399_9" style:family="text">
      <style:text-properties fo:font-size="11pt" style:font-name-asian="Arial" style:font-size-asian="11pt" style:font-name-complex="Arial" style:font-size-complex="11pt"/>
    </style:style>
    <style:style style:name="T399_10" style:family="text">
      <style:text-properties fo:font-size="11pt" style:font-name-asian="Arial" style:font-size-asian="11pt" style:font-name-complex="Arial" style:font-size-complex="11pt"/>
    </style:style>
    <style:style style:name="T399_11" style:family="text">
      <style:text-properties fo:font-size="11pt" style:font-name-asian="Arial" style:font-size-asian="11pt" style:font-name-complex="Arial" style:font-size-complex="11pt"/>
    </style:style>
    <style:style style:name="T399_12" style:family="text">
      <style:text-properties fo:font-size="11pt" style:font-name-asian="Arial" style:font-size-asian="11pt" style:font-name-complex="Arial" style:font-size-complex="11pt"/>
    </style:style>
    <style:style style:name="T399_13" style:family="text">
      <style:text-properties fo:font-size="11pt" style:font-name-asian="Arial" style:font-size-asian="11pt" style:font-name-complex="Arial" style:font-size-complex="11pt"/>
    </style:style>
    <style:style style:name="T399_14" style:family="text">
      <style:text-properties fo:font-size="11pt" style:font-name-asian="Arial" style:font-size-asian="11pt" style:font-name-complex="Arial" style:font-size-complex="11pt"/>
    </style:style>
    <style:style style:name="P400" style:family="paragraph" style:parent-style-name="Normal">
      <style:paragraph-properties fo:text-align="justify" fo:margin-bottom="0.212cm"/>
    </style:style>
    <style:style style:name="T400_1" style:family="text">
      <style:text-properties fo:font-size="11pt" style:font-name-asian="Arial" style:font-size-asian="11pt" style:font-name-complex="Arial" style:font-size-complex="11pt"/>
    </style:style>
    <style:style style:name="Table13" style:family="table">
      <style:table-properties table:align="left" style:width="15.439cm" fo:margin-left="0cm"/>
    </style:style>
    <style:style style:name="Column63" style:family="table-column">
      <style:table-column-properties style:column-width="10.82cm" style:use-optimal-column-width="false"/>
    </style:style>
    <style:style style:name="Column64" style:family="table-column">
      <style:table-column-properties style:column-width="4.62cm" style:use-optimal-column-width="false"/>
    </style:style>
    <style:style style:name="Row49" style:family="table-row">
      <style:table-row-properties style:min-row-height="0.462cm" style:use-optimal-row-height="false"/>
    </style:style>
    <style:style style:name="Cell173" style:family="table-cell">
      <style:table-cell-properties fo:background-color="#eaedf1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401" style:family="paragraph" style:parent-style-name="Normal">
      <style:paragraph-properties fo:text-align="justify" fo:line-height="100%" fo:margin-bottom="0cm"/>
    </style:style>
    <style:style style:name="T40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401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174" style:family="table-cell">
      <style:table-cell-properties fo:background-color="#eaedf1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402" style:family="paragraph" style:parent-style-name="Normal">
      <style:paragraph-properties fo:text-align="justify" fo:line-height="100%" fo:margin-bottom="0cm"/>
    </style:style>
    <style:style style:name="T402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402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402_3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Row50" style:family="table-row">
      <style:table-row-properties style:min-row-height="0.462cm" style:use-optimal-row-height="false"/>
    </style:style>
    <style:style style:name="Cell175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403" style:family="paragraph" style:parent-style-name="Normal">
      <style:paragraph-properties fo:text-align="justify" fo:line-height="100%" fo:margin-bottom="0cm"/>
    </style:style>
    <style:style style:name="T40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403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403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403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403_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403_6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403_7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76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404" style:family="paragraph" style:parent-style-name="Normal">
      <style:paragraph-properties fo:text-align="justify" fo:line-height="100%" fo:margin-bottom="0cm"/>
    </style:style>
    <style:style style:name="T404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51" style:family="table-row">
      <style:table-row-properties style:min-row-height="0.462cm" style:use-optimal-row-height="false"/>
    </style:style>
    <style:style style:name="Cell177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405" style:family="paragraph" style:parent-style-name="Normal">
      <style:paragraph-properties fo:text-align="justify" fo:line-height="100%" fo:margin-bottom="0cm"/>
    </style:style>
    <style:style style:name="T40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405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405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405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405_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405_6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405_7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78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406" style:family="paragraph" style:parent-style-name="Normal">
      <style:paragraph-properties fo:line-height="100%" fo:margin-bottom="0cm"/>
    </style:style>
    <style:style style:name="T406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52" style:family="table-row">
      <style:table-row-properties style:min-row-height="0.462cm" style:use-optimal-row-height="false"/>
    </style:style>
    <style:style style:name="Cell179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407" style:family="paragraph" style:parent-style-name="Normal">
      <style:paragraph-properties fo:text-align="justify" fo:line-height="100%" fo:margin-bottom="0cm"/>
    </style:style>
    <style:style style:name="T40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407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407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407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80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408" style:family="paragraph" style:parent-style-name="Normal">
      <style:paragraph-properties fo:text-align="justify" fo:line-height="100%" fo:margin-bottom="0cm"/>
    </style:style>
    <style:style style:name="T40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Row53" style:family="table-row">
      <style:table-row-properties style:min-row-height="0.462cm" style:use-optimal-row-height="false"/>
    </style:style>
    <style:style style:name="Cell181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409" style:family="paragraph" style:parent-style-name="Normal">
      <style:paragraph-properties fo:text-align="justify" fo:line-height="100%" fo:margin-bottom="0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82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410" style:family="paragraph" style:parent-style-name="Normal">
      <style:paragraph-properties fo:text-align="justify" fo:line-height="100%" fo:margin-bottom="0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54" style:family="table-row">
      <style:table-row-properties style:min-row-height="0.485cm" style:use-optimal-row-height="false"/>
    </style:style>
    <style:style style:name="Cell183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411" style:family="paragraph" style:parent-style-name="Normal">
      <style:paragraph-properties fo:text-align="justify" fo:line-height="100%" fo:margin-bottom="0cm"/>
    </style:style>
    <style:style style:name="T41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84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412" style:family="paragraph" style:parent-style-name="Normal">
      <style:paragraph-properties fo:text-align="justify" fo:line-height="100%" fo:margin-bottom="0cm"/>
    </style:style>
    <style:style style:name="T41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55" style:family="table-row">
      <style:table-row-properties style:min-row-height="0.485cm" style:use-optimal-row-height="false"/>
    </style:style>
    <style:style style:name="Cell185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413" style:family="paragraph" style:parent-style-name="Normal">
      <style:paragraph-properties fo:text-align="justify" fo:line-height="100%" fo:margin-bottom="0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86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414" style:family="paragraph" style:parent-style-name="Normal">
      <style:paragraph-properties fo:text-align="justify" fo:line-height="100%" fo:margin-bottom="0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56" style:family="table-row">
      <style:table-row-properties style:min-row-height="0.485cm" style:use-optimal-row-height="false"/>
    </style:style>
    <style:style style:name="Cell187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415" style:family="paragraph" style:parent-style-name="Normal">
      <style:paragraph-properties fo:text-align="justify" fo:line-height="100%" fo:margin-bottom="0cm"/>
    </style:style>
    <style:style style:name="T41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88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416" style:family="paragraph" style:parent-style-name="Normal">
      <style:paragraph-properties fo:text-align="justify" fo:line-height="100%" fo:margin-bottom="0cm"/>
    </style:style>
    <style:style style:name="T41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57" style:family="table-row">
      <style:table-row-properties style:min-row-height="0.462cm" style:use-optimal-row-height="false"/>
    </style:style>
    <style:style style:name="Cell189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417" style:family="paragraph" style:parent-style-name="Normal">
      <style:paragraph-properties fo:text-align="justify" fo:line-height="100%" fo:margin-bottom="0cm"/>
    </style:style>
    <style:style style:name="T41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90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418" style:family="paragraph" style:parent-style-name="Normal">
      <style:paragraph-properties fo:text-align="justify" fo:line-height="100%" fo:margin-bottom="0cm"/>
    </style:style>
    <style:style style:name="T41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58" style:family="table-row">
      <style:table-row-properties style:min-row-height="0.462cm" style:use-optimal-row-height="false"/>
    </style:style>
    <style:style style:name="Cell191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419" style:family="paragraph" style:parent-style-name="Normal">
      <style:paragraph-properties fo:text-align="justify" fo:line-height="100%" fo:margin-bottom="0cm"/>
    </style:style>
    <style:style style:name="T41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92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420" style:family="paragraph" style:parent-style-name="Normal">
      <style:paragraph-properties fo:text-align="justify" fo:line-height="100%" fo:margin-bottom="0cm"/>
    </style:style>
    <style:style style:name="T42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59" style:family="table-row">
      <style:table-row-properties style:min-row-height="0.462cm" style:use-optimal-row-height="false"/>
    </style:style>
    <style:style style:name="Cell193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421" style:family="paragraph" style:parent-style-name="Normal">
      <style:paragraph-properties fo:text-align="justify" fo:line-height="100%" fo:margin-bottom="0cm"/>
    </style:style>
    <style:style style:name="T42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94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422" style:family="paragraph" style:parent-style-name="Normal">
      <style:paragraph-properties fo:text-align="justify" fo:line-height="100%" fo:margin-bottom="0cm"/>
    </style:style>
    <style:style style:name="T42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60" style:family="table-row">
      <style:table-row-properties style:min-row-height="0.485cm" style:use-optimal-row-height="false"/>
    </style:style>
    <style:style style:name="Cell195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423" style:family="paragraph" style:parent-style-name="Normal">
      <style:paragraph-properties fo:text-align="justify" fo:line-height="100%" fo:margin-bottom="0cm"/>
    </style:style>
    <style:style style:name="T42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96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424" style:family="paragraph" style:parent-style-name="Normal">
      <style:paragraph-properties fo:text-align="justify" fo:line-height="100%" fo:margin-bottom="0cm"/>
    </style:style>
    <style:style style:name="T42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425" style:family="paragraph" style:parent-style-name="Normal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426" style:family="paragraph" style:parent-style-name="Normal"/>
    <style:style style:name="T426_1" style:family="text">
      <style:text-properties fo:font-size="11pt" style:font-size-asian="11pt" style:font-name-complex="Arial" style:font-size-complex="11pt" fo:language="en" fo:language-asian="en" fo:country="US" fo:country-asian="GB" fo:font-weight="bold" style:font-weight-asian="bold" style:font-weight-complex="bold"/>
    </style:style>
    <style:style style:name="T426_2" style:family="text">
      <style:text-properties fo:font-size="11pt" style:font-size-asian="11pt" style:font-name-complex="Arial" style:font-size-complex="11pt" fo:language="en" fo:language-asian="en" fo:country="US" fo:country-asian="GB" fo:font-weight="bold" style:font-weight-asian="bold" style:font-weight-complex="bold"/>
    </style:style>
    <style:style style:name="T426_3" style:family="text">
      <style:text-properties fo:font-size="11pt" style:font-size-asian="11pt" style:font-name-complex="Arial" style:font-size-complex="11pt" fo:language="en" fo:language-asian="en" fo:country="US" fo:country-asian="GB" fo:font-weight="bold" style:font-weight-asian="bold" style:font-weight-complex="bold"/>
    </style:style>
    <style:style style:name="T426_4" style:family="text">
      <style:text-properties fo:font-size="11pt" style:font-size-asian="11pt" style:font-name-complex="Arial" style:font-size-complex="11pt" fo:language="en" fo:language-asian="en" fo:country="US" fo:country-asian="GB" fo:font-weight="bold" style:font-weight-asian="bold" style:font-weight-complex="bold"/>
    </style:style>
    <style:style style:name="P427" style:family="paragraph" style:parent-style-name="Normal">
      <style:text-properties fo:font-size="11pt" style:font-size-asian="11pt" style:font-name-complex="Arial" style:font-size-complex="11pt" fo:language="en" fo:language-asian="en" fo:country-asian="GB" fo:font-weight="bold" style:font-weight-asian="bold" style:font-weight-complex="bold"/>
    </style:style>
    <style:style style:name="P428" style:family="paragraph" style:parent-style-name="Normal"/>
    <style:style style:name="T428_1" style:family="text">
      <style:text-properties fo:font-size="11pt" style:font-name-asian="Arial" style:font-size-asian="11pt" style:font-name-complex="Arial" style:font-size-complex="11pt" fo:language="en" fo:country="US" fo:font-weight="bold" style:font-weight-asian="bold" style:font-weight-complex="bold"/>
    </style:style>
    <style:style style:name="P429" style:family="paragraph" style:parent-style-name="Normal">
      <style:paragraph-properties fo:text-align="justify" fo:margin-bottom="0.212cm"/>
    </style:style>
    <style:style style:name="T429_1" style:family="text">
      <style:text-properties fo:font-size="11pt" style:font-name-asian="Arial" style:font-size-asian="11pt" style:font-name-complex="Arial" style:font-size-complex="11pt" fo:language="en" fo:country="US"/>
    </style:style>
    <style:style style:name="T429_2" style:family="text">
      <style:text-properties fo:font-size="11pt" style:font-name-asian="Arial" style:font-size-asian="11pt" style:font-name-complex="Arial" style:font-size-complex="11pt" fo:language="en" fo:country="US"/>
    </style:style>
    <style:style style:name="T429_3" style:family="text">
      <style:text-properties fo:font-size="11pt" style:font-name-asian="Arial" style:font-size-asian="11pt" style:font-name-complex="Arial" style:font-size-complex="11pt" fo:language="en" fo:country="US"/>
    </style:style>
    <style:style style:name="T429_4" style:family="text">
      <style:text-properties fo:font-size="11pt" style:font-name-asian="Arial" style:font-size-asian="11pt" style:font-name-complex="Arial" style:font-size-complex="11pt" fo:language="en" fo:country="US"/>
    </style:style>
    <style:style style:name="T429_5" style:family="text">
      <style:text-properties fo:font-size="11pt" style:font-name-asian="Arial" style:font-size-asian="11pt" style:font-name-complex="Arial" style:font-size-complex="11pt" fo:language="en" fo:country="US"/>
    </style:style>
    <style:style style:name="T429_6" style:family="text">
      <style:text-properties fo:font-size="11pt" style:font-name-asian="Arial" style:font-size-asian="11pt" style:font-name-complex="Arial" style:font-size-complex="11pt" fo:language="en" fo:country="US"/>
    </style:style>
    <style:style style:name="T429_7" style:family="text">
      <style:text-properties fo:font-size="11pt" style:font-name-asian="Arial" style:font-size-asian="11pt" style:font-name-complex="Arial" style:font-size-complex="11pt" fo:language="en" fo:country="US"/>
    </style:style>
    <style:style style:name="T429_8" style:family="text">
      <style:text-properties fo:font-size="11pt" style:font-name-asian="Arial" style:font-size-asian="11pt" style:font-name-complex="Arial" style:font-size-complex="11pt" fo:language="en" fo:country="US"/>
    </style:style>
    <style:style style:name="T429_9" style:family="text">
      <style:text-properties fo:font-size="11pt" style:font-name-asian="Arial" style:font-size-asian="11pt" style:font-name-complex="Arial" style:font-size-complex="11pt" fo:language="en" fo:country="US"/>
    </style:style>
    <style:style style:name="T429_10" style:family="text">
      <style:text-properties fo:font-size="11pt" style:font-name-asian="Arial" style:font-size-asian="11pt" style:font-name-complex="Arial" style:font-size-complex="11pt" fo:language="en" fo:country="US"/>
    </style:style>
    <style:style style:name="T429_11" style:family="text">
      <style:text-properties fo:font-size="11pt" style:font-name-asian="Arial" style:font-size-asian="11pt" style:font-name-complex="Arial" style:font-size-complex="11pt" fo:language="en" fo:country="US"/>
    </style:style>
    <style:style style:name="T429_12" style:family="text">
      <style:text-properties fo:font-size="11pt" style:font-name-asian="Arial" style:font-size-asian="11pt" style:font-name-complex="Arial" style:font-size-complex="11pt" fo:language="en" fo:country="US"/>
    </style:style>
    <style:style style:name="T429_13" style:family="text">
      <style:text-properties fo:font-size="11pt" style:font-name-asian="Arial" style:font-size-asian="11pt" style:font-name-complex="Arial" style:font-size-complex="11pt" fo:language="en" fo:country="US"/>
    </style:style>
    <style:style style:name="T429_14" style:family="text">
      <style:text-properties fo:font-size="11pt" style:font-name-asian="Arial" style:font-size-asian="11pt" style:font-name-complex="Arial" style:font-size-complex="11pt" fo:language="en" fo:country="US"/>
    </style:style>
    <style:style style:name="T429_15" style:family="text">
      <style:text-properties fo:font-size="11pt" style:font-name-asian="Arial" style:font-size-asian="11pt" style:font-name-complex="Arial" style:font-size-complex="11pt" fo:language="en" fo:country="US"/>
    </style:style>
    <style:style style:name="T429_16" style:family="text">
      <style:text-properties fo:font-size="11pt" style:font-name-asian="Arial" style:font-size-asian="11pt" style:font-name-complex="Arial" style:font-size-complex="11pt" fo:language="en" fo:country="US"/>
    </style:style>
    <style:style style:name="T429_17" style:family="text">
      <style:text-properties fo:font-size="11pt" style:font-name-asian="Arial" style:font-size-asian="11pt" style:font-name-complex="Arial" style:font-size-complex="11pt" fo:language="en" fo:country="US"/>
    </style:style>
    <style:style style:name="T429_18" style:family="text">
      <style:text-properties fo:font-size="11pt" style:font-name-asian="Arial" style:font-size-asian="11pt" style:font-name-complex="Arial" style:font-size-complex="11pt" fo:language="en" fo:country="US"/>
    </style:style>
    <style:style style:name="P430" style:family="paragraph" style:parent-style-name="Normal">
      <style:paragraph-properties fo:text-align="justify" fo:margin-bottom="0.212cm"/>
    </style:style>
    <style:style style:name="T430_1" style:family="text">
      <style:text-properties fo:font-size="11pt" style:font-name-asian="Arial" style:font-size-asian="11pt" style:font-name-complex="Arial" style:font-size-complex="11pt" fo:language="en" fo:country="US"/>
    </style:style>
    <style:style style:name="T430_2" style:family="text">
      <style:text-properties fo:font-size="11pt" style:font-name-asian="Arial" style:font-size-asian="11pt" style:font-name-complex="Arial" style:font-size-complex="11pt" fo:language="en" fo:country="US"/>
    </style:style>
    <style:style style:name="T430_3" style:family="text">
      <style:text-properties fo:font-size="11pt" style:font-name-asian="Arial" style:font-size-asian="11pt" style:font-name-complex="Arial" style:font-size-complex="11pt" fo:language="en" fo:country="US"/>
    </style:style>
    <style:style style:name="T430_4" style:family="text">
      <style:text-properties fo:font-size="11pt" style:font-name-asian="Arial" style:font-size-asian="11pt" style:font-name-complex="Arial" style:font-size-complex="11pt" fo:language="en" fo:country="US"/>
    </style:style>
    <style:style style:name="T430_5" style:family="text">
      <style:text-properties fo:font-size="11pt" style:font-name-asian="Arial" style:font-size-asian="11pt" style:font-name-complex="Arial" style:font-size-complex="11pt" fo:language="en" fo:country="US"/>
    </style:style>
    <style:style style:name="P431" style:family="paragraph" style:parent-style-name="Normal"/>
    <style:style style:name="T431_1" style:family="text">
      <style:text-properties fo:font-size="11pt" style:font-name-asian="Arial" style:font-size-asian="11pt" style:font-name-complex="Arial" style:font-size-complex="11pt" fo:language="en" fo:country="US" fo:font-weight="bold" style:font-weight-asian="bold" style:font-weight-complex="bold"/>
    </style:style>
    <style:style style:name="P432" style:family="paragraph" style:parent-style-name="Normal"/>
    <style:style style:name="T432_1" style:family="text">
      <style:text-properties fo:font-size="11pt" style:font-name-asian="Arial" style:font-size-asian="11pt" style:font-name-complex="Arial" style:font-size-complex="11pt" fo:language="en" fo:country="US"/>
    </style:style>
    <style:style style:name="T432_2" style:family="text">
      <style:text-properties fo:font-size="11pt" style:font-name-asian="Arial" style:font-size-asian="11pt" style:font-name-complex="Arial" style:font-size-complex="11pt" fo:language="en" fo:country="US"/>
    </style:style>
    <style:style style:name="T432_3" style:family="text">
      <style:text-properties fo:font-size="11pt" style:font-name-asian="Arial" style:font-size-asian="11pt" style:font-name-complex="Arial" style:font-size-complex="11pt" fo:language="en" fo:country="US"/>
    </style:style>
    <style:style style:name="T432_4" style:family="text">
      <style:text-properties fo:font-size="11pt" style:font-name-asian="Arial" style:font-size-asian="11pt" style:font-name-complex="Arial" style:font-size-complex="11pt" fo:language="en" fo:country="US"/>
    </style:style>
    <style:style style:name="T432_5" style:family="text">
      <style:text-properties fo:font-size="11pt" style:font-name-asian="Arial" style:font-size-asian="11pt" style:font-name-complex="Arial" style:font-size-complex="11pt" fo:language="en" fo:country="US"/>
    </style:style>
    <style:style style:name="T432_6" style:family="text">
      <style:text-properties fo:font-size="11pt" style:font-name-asian="Arial" style:font-size-asian="11pt" style:font-name-complex="Arial" style:font-size-complex="11pt" fo:language="en" fo:country="US"/>
    </style:style>
    <style:style style:name="T432_7" style:family="text">
      <style:text-properties fo:font-size="11pt" style:font-name-asian="Arial" style:font-size-asian="11pt" style:font-name-complex="Arial" style:font-size-complex="11pt" fo:language="en" fo:country="US"/>
    </style:style>
    <style:style style:name="P433" style:family="paragraph" style:parent-style-name="List_20_Paragraph">
      <style:paragraph-properties fo:text-align="justify" fo:text-indent="-0.63cm" fo:margin-bottom="0.212cm"/>
      <style:text-properties fo:font-size="11pt" style:font-name-asian="Arial" style:font-size-asian="11pt" style:font-name-complex="Arial" style:font-size-complex="11pt" fo:language="en" fo:country="US"/>
    </style:style>
    <style:style style:name="T433_1" style:family="text">
      <style:text-properties fo:font-size="11pt" style:font-name-asian="Arial" style:font-size-asian="11pt" style:font-name-complex="Arial" style:font-size-complex="11pt" fo:language="en" fo:country="US" style:text-underline-style="solid" style:text-underline-color="font-color"/>
    </style:style>
    <style:style style:name="T433_2" style:family="text">
      <style:text-properties fo:font-size="11pt" style:font-name-asian="Arial" style:font-size-asian="11pt" style:font-name-complex="Arial" style:font-size-complex="11pt" fo:language="en" fo:country="US"/>
    </style:style>
    <style:style style:name="P434" style:family="paragraph" style:parent-style-name="List_20_Paragraph">
      <style:paragraph-properties fo:text-align="justify" fo:margin-bottom="0.212cm"/>
      <style:text-properties fo:font-size="11pt" style:font-name-asian="Arial" style:font-size-asian="11pt" style:font-name-complex="Arial" style:font-size-complex="11pt" fo:language="en" fo:country="US"/>
    </style:style>
    <style:style style:name="T434_1" style:family="text">
      <style:text-properties fo:font-size="11pt" style:font-name-asian="Arial" style:font-size-asian="11pt" style:font-name-complex="Arial" style:font-size-complex="11pt" fo:language="en" fo:country="US"/>
    </style:style>
    <style:style style:name="P435" style:family="paragraph" style:parent-style-name="List_20_Paragraph">
      <style:paragraph-properties fo:text-align="justify" fo:margin-bottom="0.212cm"/>
      <style:text-properties fo:font-size="11pt" style:font-name-asian="Arial" style:font-size-asian="11pt" style:font-name-complex="Arial" style:font-size-complex="11pt" fo:language="en" fo:country="US"/>
    </style:style>
    <style:style style:name="T435_1" style:family="text">
      <style:text-properties fo:font-size="11pt" style:font-name-asian="Arial" style:font-size-asian="11pt" style:font-name-complex="Arial" style:font-size-complex="11pt" fo:language="en" fo:country="US"/>
    </style:style>
    <style:style style:name="P436" style:family="paragraph" style:parent-style-name="List_20_Paragraph">
      <style:paragraph-properties fo:text-align="justify" fo:margin-bottom="0.212cm"/>
      <style:text-properties fo:font-size="11pt" style:font-name-asian="Arial" style:font-size-asian="11pt" style:font-name-complex="Arial" style:font-size-complex="11pt" fo:language="en" fo:country="US"/>
    </style:style>
    <style:style style:name="T436_1" style:family="text">
      <style:text-properties fo:font-size="11pt" style:font-name-asian="Arial" style:font-size-asian="11pt" style:font-name-complex="Arial" style:font-size-complex="11pt" fo:language="en" fo:country="US"/>
    </style:style>
    <style:style style:name="P437" style:family="paragraph" style:parent-style-name="List_20_Paragraph">
      <style:paragraph-properties fo:text-align="justify" fo:text-indent="-0.63cm" fo:margin-bottom="0.212cm"/>
      <style:text-properties fo:font-size="11pt" style:font-name-asian="Arial" style:font-size-asian="11pt" style:font-name-complex="Arial" style:font-size-complex="11pt" fo:language="en" fo:country="US"/>
    </style:style>
    <style:style style:name="T437_1" style:family="text">
      <style:text-properties fo:font-size="11pt" style:font-name-asian="Arial" style:font-size-asian="11pt" style:font-name-complex="Arial" style:font-size-complex="11pt" fo:language="en" fo:country="US" style:text-underline-style="solid" style:text-underline-color="font-color"/>
    </style:style>
    <style:style style:name="T437_2" style:family="text">
      <style:text-properties fo:font-size="11pt" style:font-name-asian="Arial" style:font-size-asian="11pt" style:font-name-complex="Arial" style:font-size-complex="11pt" fo:language="en" fo:country="US"/>
    </style:style>
    <style:style style:name="P438" style:family="paragraph" style:parent-style-name="List_20_Paragraph">
      <style:paragraph-properties fo:text-align="justify" fo:text-indent="-0.63cm" fo:margin-bottom="0.212cm"/>
      <style:text-properties fo:font-size="11pt" style:font-name-asian="Arial" style:font-size-asian="11pt" style:font-name-complex="Arial" style:font-size-complex="11pt" fo:language="en" fo:country="US"/>
    </style:style>
    <style:style style:name="T438_1" style:family="text">
      <style:text-properties fo:font-size="11pt" style:font-name-asian="Arial" style:font-size-asian="11pt" style:font-name-complex="Arial" style:font-size-complex="11pt" fo:language="en" fo:country="US" style:text-underline-style="solid" style:text-underline-color="font-color"/>
    </style:style>
    <style:style style:name="T438_2" style:family="text">
      <style:text-properties fo:font-size="11pt" style:font-name-asian="Arial" style:font-size-asian="11pt" style:font-name-complex="Arial" style:font-size-complex="11pt" fo:language="en" fo:country="US"/>
    </style:style>
    <style:style style:name="P439" style:family="paragraph" style:parent-style-name="Normal"/>
    <style:style style:name="T439_1" style:family="text">
      <style:text-properties fo:font-size="11pt" style:font-name-asian="Arial" style:font-size-asian="11pt" style:font-name-complex="Arial" style:font-size-complex="11pt" fo:language="en" fo:country="US" fo:font-weight="bold" style:font-weight-asian="bold" style:font-weight-complex="bold"/>
    </style:style>
    <style:style style:name="P440" style:family="paragraph" style:parent-style-name="Normal">
      <style:paragraph-properties fo:margin-bottom="0.212cm"/>
    </style:style>
    <style:style style:name="T440_1" style:family="text">
      <style:text-properties fo:font-size="11pt" style:font-name-asian="Arial" style:font-size-asian="11pt" style:font-name-complex="Arial" style:font-size-complex="11pt" fo:language="en" fo:country="US"/>
    </style:style>
    <style:style style:name="T440_2" style:family="text">
      <style:text-properties fo:font-size="11pt" style:font-name-asian="Arial" style:font-size-asian="11pt" style:font-name-complex="Arial" style:font-size-complex="11pt" fo:language="en" fo:country="US"/>
    </style:style>
    <style:style style:name="T440_3" style:family="text">
      <style:text-properties fo:font-size="11pt" style:font-name-asian="Arial" style:font-size-asian="11pt" style:font-name-complex="Arial" style:font-size-complex="11pt" fo:language="en" fo:country="US"/>
    </style:style>
    <style:style style:name="P441" style:family="paragraph" style:parent-style-name="Normal">
      <style:paragraph-properties fo:text-align="justify" fo:margin-bottom="0.212cm"/>
    </style:style>
    <style:style style:name="T441_1" style:family="text">
      <style:text-properties fo:font-size="11pt" style:font-name-asian="Arial" style:font-size-asian="11pt" style:font-name-complex="Arial" style:font-size-complex="11pt" fo:language="en" fo:country="US"/>
    </style:style>
    <style:style style:name="T441_2" style:family="text">
      <style:text-properties fo:font-size="11pt" style:font-name-asian="Arial" style:font-size-asian="11pt" style:font-name-complex="Arial" style:font-size-complex="11pt" fo:language="en" fo:country="US"/>
    </style:style>
    <style:style style:name="T441_3" style:family="text">
      <style:text-properties fo:font-size="11pt" style:font-name-asian="Arial" style:font-size-asian="11pt" style:font-name-complex="Arial" style:font-size-complex="11pt" fo:language="en" fo:country="US"/>
    </style:style>
    <style:style style:name="T441_4" style:family="text">
      <style:text-properties fo:font-size="11pt" style:font-name-asian="Arial" style:font-size-asian="11pt" style:font-name-complex="Arial" style:font-size-complex="11pt" fo:language="en" fo:country="US"/>
    </style:style>
    <style:style style:name="T441_5" style:family="text">
      <style:text-properties fo:font-size="11pt" style:font-name-asian="Arial" style:font-size-asian="11pt" style:font-name-complex="Arial" style:font-size-complex="11pt" fo:language="en" fo:country="US"/>
    </style:style>
    <style:style style:name="T441_6" style:family="text">
      <style:text-properties fo:font-size="11pt" style:font-name-asian="Arial" style:font-size-asian="11pt" style:font-name-complex="Arial" style:font-size-complex="11pt" fo:language="en" fo:country="US"/>
    </style:style>
    <style:style style:name="T441_7" style:family="text">
      <style:text-properties fo:font-size="11pt" style:font-name-asian="Arial" style:font-size-asian="11pt" style:font-name-complex="Arial" style:font-size-complex="11pt" fo:language="en" fo:country="US"/>
    </style:style>
    <style:style style:name="T441_8" style:family="text">
      <style:text-properties fo:font-size="11pt" style:font-name-asian="Arial" style:font-size-asian="11pt" style:font-name-complex="Arial" style:font-size-complex="11pt" fo:language="en" fo:country="US"/>
    </style:style>
    <style:style style:name="T441_9" style:family="text">
      <style:text-properties fo:font-size="11pt" style:font-name-asian="Arial" style:font-size-asian="11pt" style:font-name-complex="Arial" style:font-size-complex="11pt" fo:language="en" fo:country="US"/>
    </style:style>
    <style:style style:name="T441_10" style:family="text">
      <style:text-properties fo:font-size="11pt" style:font-name-asian="Arial" style:font-size-asian="11pt" style:font-name-complex="Arial" style:font-size-complex="11pt" fo:language="en" fo:country="US"/>
    </style:style>
    <style:style style:name="T441_11" style:family="text">
      <style:text-properties fo:font-size="11pt" style:font-name-asian="Arial" style:font-size-asian="11pt" style:font-name-complex="Arial" style:font-size-complex="11pt" fo:language="en" fo:country="US"/>
    </style:style>
    <style:style style:name="T441_12" style:family="text">
      <style:text-properties fo:font-size="11pt" style:font-name-asian="Arial" style:font-size-asian="11pt" style:font-name-complex="Arial" style:font-size-complex="11pt" fo:language="en" fo:country="US"/>
    </style:style>
    <style:style style:name="T441_13" style:family="text">
      <style:text-properties fo:font-size="11pt" style:font-name-asian="Arial" style:font-size-asian="11pt" style:font-name-complex="Arial" style:font-size-complex="11pt" fo:language="en" fo:country="US"/>
    </style:style>
    <style:style style:name="T441_14" style:family="text">
      <style:text-properties fo:font-size="11pt" style:font-name-asian="Arial" style:font-size-asian="11pt" style:font-name-complex="Arial" style:font-size-complex="11pt" fo:language="en" fo:country="US"/>
    </style:style>
    <style:style style:name="T441_15" style:family="text">
      <style:text-properties fo:font-size="11pt" style:font-name-asian="Arial" style:font-size-asian="11pt" style:font-name-complex="Arial" style:font-size-complex="11pt" fo:language="en" fo:country="US"/>
    </style:style>
    <style:style style:name="T441_16" style:family="text">
      <style:text-properties fo:font-size="11pt" style:font-name-asian="Arial" style:font-size-asian="11pt" style:font-name-complex="Arial" style:font-size-complex="11pt" fo:language="en" fo:country="US"/>
    </style:style>
    <style:style style:name="T441_17" style:family="text">
      <style:text-properties fo:font-size="11pt" style:font-name-asian="Arial" style:font-size-asian="11pt" style:font-name-complex="Arial" style:font-size-complex="11pt" fo:language="en" fo:country="US"/>
    </style:style>
    <style:style style:name="T441_18" style:family="text">
      <style:text-properties fo:font-size="11pt" style:font-name-asian="Arial" style:font-size-asian="11pt" style:font-name-complex="Arial" style:font-size-complex="11pt" fo:language="en" fo:country="US"/>
    </style:style>
    <style:style style:name="P442" style:family="paragraph" style:parent-style-name="Normal"/>
    <style:style style:name="T442_1" style:family="text">
      <style:text-properties fo:font-size="11pt" style:font-name-asian="Arial" style:font-size-asian="11pt" style:font-name-complex="Arial" style:font-size-complex="11pt" fo:language="en" fo:country="US" fo:font-weight="bold" style:font-weight-asian="bold"/>
    </style:style>
    <style:style style:name="P443" style:family="paragraph" style:parent-style-name="Normal">
      <style:paragraph-properties fo:text-align="justify" fo:margin-bottom="0.212cm"/>
    </style:style>
    <style:style style:name="T443_1" style:family="text">
      <style:text-properties fo:font-size="11pt" style:font-name-asian="Arial" style:font-size-asian="11pt" style:font-name-complex="Arial" style:font-size-complex="11pt" fo:language="en" fo:country="US"/>
    </style:style>
    <style:style style:name="T443_2" style:family="text">
      <style:text-properties fo:font-size="11pt" style:font-name-asian="Arial" style:font-size-asian="11pt" style:font-name-complex="Arial" style:font-size-complex="11pt" fo:language="en" fo:country="US"/>
    </style:style>
    <style:style style:name="T443_3" style:family="text">
      <style:text-properties fo:font-size="11pt" style:font-name-asian="Arial" style:font-size-asian="11pt" style:font-name-complex="Arial" style:font-size-complex="11pt" fo:language="en" fo:country="US"/>
    </style:style>
    <style:style style:name="T443_4" style:family="text">
      <style:text-properties fo:font-size="11pt" style:font-name-asian="Arial" style:font-size-asian="11pt" style:font-name-complex="Arial" style:font-size-complex="11pt" fo:language="en" fo:country="US"/>
    </style:style>
    <style:style style:name="T443_5" style:family="text">
      <style:text-properties fo:font-size="11pt" style:font-name-asian="Arial" style:font-size-asian="11pt" style:font-name-complex="Arial" style:font-size-complex="11pt" fo:language="en" fo:country="US"/>
    </style:style>
    <style:style style:name="T443_6" style:family="text">
      <style:text-properties fo:font-size="11pt" style:font-name-asian="Arial" style:font-size-asian="11pt" style:font-name-complex="Arial" style:font-size-complex="11pt" fo:language="en" fo:country="US"/>
    </style:style>
    <style:style style:name="T443_7" style:family="text">
      <style:text-properties fo:font-size="11pt" style:font-name-asian="Arial" style:font-size-asian="11pt" style:font-name-complex="Arial" style:font-size-complex="11pt" fo:language="en" fo:country="US"/>
    </style:style>
    <style:style style:name="P444" style:family="paragraph" style:parent-style-name="Normal">
      <style:paragraph-properties fo:margin-bottom="0.212cm"/>
    </style:style>
    <style:style style:name="T444_1" style:family="text">
      <style:text-properties fo:font-size="11pt" style:font-name-asian="Arial" style:font-size-asian="11pt" style:font-name-complex="Arial" style:font-size-complex="11pt" fo:language="en" fo:country="US"/>
    </style:style>
    <style:style style:name="T444_2" style:family="text">
      <style:text-properties fo:font-size="11pt" style:font-name-asian="Arial" style:font-size-asian="11pt" style:font-name-complex="Arial" style:font-size-complex="11pt" fo:language="en" fo:country="US"/>
    </style:style>
    <style:style style:name="T444_3" style:family="text">
      <style:text-properties fo:font-size="11pt" style:font-name-asian="Arial" style:font-size-asian="11pt" style:font-name-complex="Arial" style:font-size-complex="11pt" fo:language="en" fo:country="US"/>
    </style:style>
    <style:style style:name="T444_4" style:family="text">
      <style:text-properties fo:font-size="11pt" style:font-name-asian="Arial" style:font-size-asian="11pt" style:font-name-complex="Arial" style:font-size-complex="11pt" fo:language="en" fo:country="US"/>
    </style:style>
    <style:style style:name="T444_5" style:family="text">
      <style:text-properties fo:font-size="11pt" style:font-name-asian="Arial" style:font-size-asian="11pt" style:font-name-complex="Arial" style:font-size-complex="11pt" fo:language="en" fo:country="US"/>
    </style:style>
    <style:style style:name="T444_6" style:family="text">
      <style:text-properties fo:font-size="11pt" style:font-name-asian="Arial" style:font-size-asian="11pt" style:font-name-complex="Arial" style:font-size-complex="11pt" fo:language="en" fo:country="US"/>
    </style:style>
    <style:style style:name="T444_7" style:family="text">
      <style:text-properties fo:font-size="11pt" style:font-name-asian="Arial" style:font-size-asian="11pt" style:font-name-complex="Arial" style:font-size-complex="11pt" fo:language="en" fo:country="US"/>
    </style:style>
    <style:style style:name="P445" style:family="paragraph" style:parent-style-name="Normal">
      <style:text-properties fo:font-size="10pt" style:font-size-asian="10pt" style:font-size-complex="11pt"/>
    </style:style>
    <style:style style:name="P446" style:family="paragraph" style:parent-style-name="Normal">
      <style:paragraph-properties fo:background-color="#d9e2f3"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446_1" style:family="text">
      <style:text-properties fo:font-size="14pt" style:font-size-asian="14pt" style:font-name-complex="Arial" style:font-size-complex="14pt" fo:font-weight="bold" style:font-weight-asian="bold" style:font-weight-complex="bold"/>
    </style:style>
    <style:style style:name="T446_2" style:family="text">
      <style:text-properties fo:font-size="10pt" style:font-size-asian="10pt" style:font-name-complex="Arial" style:font-size-complex="10pt"/>
    </style:style>
    <style:style style:name="P447" style:family="paragraph" style:parent-style-name="Normal">
      <style:text-properties fo:font-size="11pt" style:font-size-asian="11pt" style:font-size-complex="11pt" fo:font-weight="bold" style:font-weight-asian="bold" style:font-weight-complex="bold"/>
    </style:style>
    <style:style style:name="P448" style:family="paragraph" style:parent-style-name="Normal"/>
    <style:style style:name="T448_1" style:family="text">
      <style:text-properties fo:font-size="11pt" style:font-size-asian="11pt" style:font-size-complex="11pt" fo:font-weight="bold" style:font-weight-asian="bold" style:font-weight-complex="bold"/>
    </style:style>
    <style:style style:name="T448_2" style:family="text">
      <style:text-properties fo:font-size="11pt" style:font-size-asian="11pt" style:font-size-complex="11pt" fo:font-weight="bold" style:font-weight-asian="bold" style:font-weight-complex="bold"/>
    </style:style>
    <style:style style:name="T448_3" style:family="text">
      <style:text-properties fo:font-size="11pt" style:font-size-asian="11pt" style:font-name-complex="Arial" style:font-size-complex="11pt"/>
    </style:style>
    <style:style style:name="P449" style:family="paragraph" style:parent-style-name="Normal">
      <style:text-properties fo:font-size="10pt" style:font-size-asian="10pt" style:font-name-complex="Arial" style:font-size-complex="10pt"/>
    </style:style>
    <style:style style:name="P450" style:family="paragraph" style:parent-style-name="Normal"/>
    <style:style style:name="T450_1" style:family="text">
      <style:text-properties fo:font-size="11pt" style:font-size-asian="11pt" style:font-size-complex="11pt"/>
    </style:style>
    <style:style style:name="T450_2" style:family="text">
      <style:text-properties fo:font-size="11pt" style:font-size-asian="11pt" style:font-size-complex="11pt" fo:font-weight="bold" style:font-weight-asian="bold"/>
    </style:style>
    <style:style style:name="T450_3" style:family="text">
      <style:text-properties fo:font-size="11pt" style:font-size-asian="11pt" style:font-size-complex="11pt"/>
    </style:style>
    <style:style style:name="T450_4" style:family="text">
      <style:text-properties fo:font-size="11pt" style:font-size-asian="11pt" style:font-size-complex="11pt"/>
    </style:style>
    <style:style style:name="T450_5" style:family="text">
      <style:text-properties fo:font-size="11pt" style:font-size-asian="11pt" style:font-size-complex="11pt"/>
    </style:style>
    <style:style style:name="T450_6" style:family="text">
      <style:text-properties fo:font-size="11pt" style:font-size-asian="11pt" style:font-size-complex="11pt"/>
    </style:style>
    <style:style style:name="T450_7" style:family="text">
      <style:text-properties fo:font-size="11pt" style:font-size-asian="11pt" style:font-size-complex="11pt"/>
    </style:style>
    <style:style style:name="T450_8" style:family="text">
      <style:text-properties fo:font-size="11pt" style:font-size-asian="11pt" style:font-size-complex="11pt"/>
    </style:style>
    <style:style style:name="T450_9" style:family="text">
      <style:text-properties fo:font-size="11pt" style:font-size-asian="11pt" style:font-size-complex="11pt"/>
    </style:style>
    <style:style style:name="T450_10" style:family="text">
      <style:text-properties fo:font-size="11pt" style:font-size-asian="11pt" style:font-size-complex="11pt"/>
    </style:style>
    <style:style style:name="T450_11" style:family="text">
      <style:text-properties fo:font-size="11pt" style:font-size-asian="11pt" style:font-size-complex="11pt"/>
    </style:style>
    <style:style style:name="T450_12" style:family="text">
      <style:text-properties fo:font-size="11pt" style:font-size-asian="11pt" style:font-size-complex="11pt"/>
    </style:style>
    <style:style style:name="T450_13" style:family="text">
      <style:text-properties fo:font-size="11pt" style:font-size-asian="11pt" style:font-size-complex="11pt"/>
    </style:style>
    <style:style style:name="T450_14" style:family="text">
      <style:text-properties fo:font-size="11pt" style:font-size-asian="11pt" style:font-size-complex="11pt"/>
    </style:style>
    <style:style style:name="T450_15" style:family="text">
      <style:text-properties fo:font-size="11pt" style:font-size-asian="11pt" style:font-size-complex="11pt"/>
    </style:style>
    <style:style style:name="T450_16" style:family="text">
      <style:text-properties fo:font-size="11pt" style:font-size-asian="11pt" style:font-size-complex="11pt"/>
    </style:style>
    <style:style style:name="T450_17" style:family="text">
      <style:text-properties fo:font-size="11pt" style:font-size-asian="11pt" style:font-size-complex="11pt"/>
    </style:style>
    <style:style style:name="T450_18" style:family="text">
      <style:text-properties fo:font-size="11pt" style:font-size-asian="11pt" style:font-size-complex="11pt"/>
    </style:style>
    <style:style style:name="T450_19" style:family="text">
      <style:text-properties fo:font-size="11pt" style:font-size-asian="11pt" style:font-size-complex="11pt"/>
    </style:style>
    <style:style style:name="T450_20" style:family="text">
      <style:text-properties fo:font-size="11pt" style:font-size-asian="11pt" style:font-size-complex="11pt"/>
    </style:style>
    <style:style style:name="T450_21" style:family="text">
      <style:text-properties fo:font-size="11pt" style:font-size-asian="11pt" style:font-size-complex="11pt"/>
    </style:style>
    <style:style style:name="T450_22" style:family="text">
      <style:text-properties fo:font-size="11pt" style:font-size-asian="11pt" style:font-size-complex="11pt" fo:font-weight="bold" style:font-weight-asian="bold" style:font-weight-complex="bold"/>
    </style:style>
    <style:style style:name="T450_23" style:family="text">
      <style:text-properties fo:font-size="11pt" style:font-size-asian="11pt" style:font-size-complex="11pt" fo:font-weight="bold" style:font-weight-asian="bold" style:font-weight-complex="bold"/>
    </style:style>
    <style:style style:name="T450_24" style:family="text">
      <style:text-properties fo:font-size="11pt" style:font-size-asian="11pt" style:font-size-complex="11pt" fo:font-weight="bold" style:font-weight-asian="bold" style:font-weight-complex="bold"/>
    </style:style>
    <style:style style:name="T450_25" style:family="text">
      <style:text-properties fo:font-size="11pt" style:font-size-asian="11pt" style:font-size-complex="11pt" fo:font-weight="bold" style:font-weight-asian="bold" style:font-weight-complex="bold"/>
    </style:style>
    <style:style style:name="T450_26" style:family="text">
      <style:text-properties fo:font-size="11pt" style:font-size-asian="11pt" style:font-size-complex="11pt" fo:font-weight="bold" style:font-weight-asian="bold" style:font-weight-complex="bold"/>
    </style:style>
    <style:style style:name="P451" style:family="paragraph" style:parent-style-name="Normal">
      <style:text-properties fo:font-size="10pt" style:font-size-asian="10pt" style:font-size-complex="10pt"/>
    </style:style>
    <style:style style:name="P452" style:family="paragraph" style:parent-style-name="Normal"/>
    <style:style style:name="T452_1" style:family="text">
      <style:text-properties fo:font-size="11pt" style:font-size-asian="11pt" style:font-size-complex="11pt" fo:font-weight="bold" style:font-weight-asian="bold"/>
    </style:style>
    <style:style style:name="T452_2" style:family="text">
      <style:text-properties fo:font-size="11pt" style:font-size-asian="11pt" style:font-size-complex="11pt"/>
    </style:style>
    <style:style style:name="T452_3" style:family="text">
      <style:text-properties fo:font-size="11pt" style:font-size-asian="11pt" style:font-size-complex="11pt"/>
    </style:style>
    <style:style style:name="T452_4" style:family="text">
      <style:text-properties fo:font-size="11pt" style:font-size-asian="11pt" style:font-size-complex="11pt"/>
    </style:style>
    <style:style style:name="P453" style:family="paragraph" style:parent-style-name="Normal">
      <style:text-properties fo:font-size="11pt" style:font-size-asian="11pt" style:font-size-complex="11pt"/>
    </style:style>
    <style:style style:name="P454" style:family="paragraph" style:parent-style-name="Normal"/>
    <style:style style:name="T454_1" style:family="text">
      <style:text-properties fo:font-size="11pt" style:font-size-asian="11pt" style:font-size-complex="11pt" fo:font-weight="bold" style:font-weight-asian="bold"/>
    </style:style>
    <style:style style:name="T454_2" style:family="text">
      <style:text-properties fo:font-size="11pt" style:font-size-asian="11pt" style:font-size-complex="11pt"/>
    </style:style>
    <style:style style:name="P455" style:family="paragraph" style:parent-style-name="Normal">
      <style:text-properties fo:font-size="11pt" style:font-size-asian="11pt" style:font-size-complex="11pt"/>
    </style:style>
    <style:style style:name="P456" style:family="paragraph" style:parent-style-name="Normal"/>
    <style:style style:name="T456_1" style:family="text">
      <style:text-properties fo:font-size="11pt" style:font-size-asian="11pt" style:font-size-complex="11pt" fo:font-weight="bold" style:font-weight-asian="bold"/>
    </style:style>
    <style:style style:name="T456_2" style:family="text">
      <style:text-properties fo:font-size="11pt" style:font-size-asian="11pt" style:font-size-complex="11pt"/>
    </style:style>
    <style:style style:name="T456_3" style:family="text">
      <style:text-properties fo:font-size="11pt" style:font-size-asian="11pt" style:font-size-complex="11pt"/>
    </style:style>
    <style:style style:name="T456_4" style:family="text">
      <style:text-properties fo:font-size="11pt" style:font-size-asian="11pt" style:font-size-complex="11pt"/>
    </style:style>
    <style:style style:name="P457" style:family="paragraph" style:parent-style-name="Normal">
      <style:text-properties fo:font-size="11pt" style:font-size-asian="11pt" style:font-size-complex="11pt"/>
    </style:style>
    <style:style style:name="P458" style:family="paragraph" style:parent-style-name="Normal">
      <style:paragraph-properties fo:padding-bottom="0.035cm" fo:border-bottom="#000000 0.026cm solid"/>
    </style:style>
    <style:style style:name="T458_1" style:family="text">
      <style:text-properties fo:font-size="11pt" style:font-size-asian="11pt" style:font-size-complex="11pt" fo:font-weight="bold" style:font-weight-asian="bold"/>
    </style:style>
    <style:style style:name="T458_2" style:family="text">
      <style:text-properties fo:font-size="11pt" style:font-size-asian="11pt" style:font-size-complex="11pt"/>
    </style:style>
    <style:style style:name="P459" style:family="paragraph" style:parent-style-name="Normal">
      <style:paragraph-properties fo:padding-bottom="0.035cm" fo:border-bottom="#000000 0.026cm solid"/>
      <style:text-properties fo:font-size="10pt" style:font-size-asian="10pt" style:font-size-complex="10pt"/>
    </style:style>
    <style:style style:name="P460" style:family="paragraph" style:parent-style-name="Normal">
      <style:paragraph-properties fo:background-color="#d9e2f3"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460_1" style:family="text">
      <style:text-properties fo:font-size="14pt" style:font-size-asian="14pt" style:font-size-complex="14pt" fo:font-weight="bold" style:font-weight-asian="bold" style:font-weight-complex="bold"/>
    </style:style>
    <style:style style:name="T460_2" style:family="text">
      <style:text-properties fo:font-size="14pt" style:font-size-asian="14pt" style:font-size-complex="14pt" fo:font-weight="bold" style:font-weight-asian="bold" style:font-weight-complex="bold"/>
    </style:style>
    <style:style style:name="T460_3" style:family="text">
      <style:text-properties fo:font-size="10pt" style:font-size-asian="10pt" style:font-size-complex="10pt"/>
    </style:style>
    <style:style style:name="P461" style:family="paragraph" style:parent-style-name="Normal">
      <style:text-properties fo:font-size="10pt" style:font-size-asian="10pt"/>
    </style:style>
    <style:style style:name="P462" style:family="paragraph" style:parent-style-name="Normal"/>
    <style:style style:name="T462_1" style:family="text">
      <style:text-properties fo:font-size="11pt" style:font-size-asian="11pt" style:font-size-complex="11pt" fo:font-weight="bold" style:font-weight-asian="bold"/>
    </style:style>
    <style:style style:name="P463" style:family="paragraph" style:parent-style-name="Normal"/>
    <style:style style:name="T463_1" style:family="text">
      <style:text-properties fo:font-size="11pt" style:font-size-asian="11pt" style:font-size-complex="11pt"/>
    </style:style>
    <style:style style:name="T463_2" style:family="text">
      <style:text-properties fo:font-size="11pt" style:font-size-asian="11pt" style:font-size-complex="11pt"/>
    </style:style>
    <style:style style:name="T463_3" style:family="text">
      <style:text-properties fo:font-size="11pt" style:font-size-asian="11pt" style:font-size-complex="11pt"/>
    </style:style>
    <style:style style:name="T463_4" style:family="text">
      <style:text-properties fo:font-size="11pt" style:font-size-asian="11pt" style:font-size-complex="11pt"/>
    </style:style>
    <style:style style:name="T463_5" style:family="text">
      <style:text-properties fo:font-size="11pt" style:font-size-asian="11pt" style:font-size-complex="11pt"/>
    </style:style>
    <style:style style:name="P464" style:family="paragraph" style:parent-style-name="Normal">
      <style:text-properties fo:font-size="11pt" style:font-size-asian="11pt" style:font-size-complex="11pt"/>
    </style:style>
    <style:style style:name="P465" style:family="paragraph" style:parent-style-name="Normal"/>
    <style:style style:name="T465_1" style:family="text">
      <style:text-properties fo:font-size="11pt" style:font-size-asian="11pt" style:font-size-complex="11pt"/>
    </style:style>
    <style:style style:name="T465_2" style:family="text">
      <style:text-properties fo:font-size="11pt" style:font-size-asian="11pt" style:font-size-complex="11pt"/>
    </style:style>
    <style:style style:name="T465_3" style:family="text">
      <style:text-properties fo:font-size="11pt" style:font-size-asian="11pt" style:font-size-complex="11pt"/>
    </style:style>
    <style:style style:name="T465_4" style:family="text">
      <style:text-properties fo:font-size="11pt" style:font-size-asian="11pt" style:font-size-complex="11pt"/>
    </style:style>
    <style:style style:name="T465_5" style:family="text">
      <style:text-properties fo:font-size="11pt" style:font-size-asian="11pt" style:font-size-complex="11pt"/>
    </style:style>
    <style:style style:name="T465_6" style:family="text">
      <style:text-properties fo:font-size="11pt" style:font-size-asian="11pt" style:font-size-complex="11pt"/>
    </style:style>
    <style:style style:name="T465_7" style:family="text">
      <style:text-properties fo:font-size="11pt" style:font-size-asian="11pt" style:font-size-complex="11pt"/>
    </style:style>
    <style:style style:name="T465_8" style:family="text">
      <style:text-properties fo:font-size="11pt" style:font-size-asian="11pt" style:font-size-complex="11pt"/>
    </style:style>
    <style:style style:name="T465_9" style:family="text">
      <style:text-properties fo:font-size="11pt" style:font-size-asian="11pt" style:font-size-complex="11pt"/>
    </style:style>
    <style:style style:name="T465_10" style:family="text">
      <style:text-properties fo:font-size="11pt" style:font-size-asian="11pt" style:font-size-complex="11pt"/>
    </style:style>
    <style:style style:name="T465_11" style:family="text">
      <style:text-properties fo:font-size="11pt" style:font-size-asian="11pt" style:font-size-complex="11pt"/>
    </style:style>
    <style:style style:name="T465_12" style:family="text">
      <style:text-properties fo:font-size="11pt" style:font-size-asian="11pt" style:font-size-complex="11pt"/>
    </style:style>
    <style:style style:name="T465_13" style:family="text">
      <style:text-properties fo:font-size="11pt" style:font-size-asian="11pt" style:font-size-complex="11pt"/>
    </style:style>
    <style:style style:name="T465_14" style:family="text">
      <style:text-properties fo:font-size="11pt" style:font-size-asian="11pt" style:font-size-complex="11pt"/>
    </style:style>
    <style:style style:name="T465_15" style:family="text">
      <style:text-properties fo:font-size="11pt" style:font-size-asian="11pt" style:font-size-complex="11pt"/>
    </style:style>
    <style:style style:name="T465_16" style:family="text">
      <style:text-properties fo:font-size="11pt" style:font-size-asian="11pt" style:font-size-complex="11pt"/>
    </style:style>
    <style:style style:name="T465_17" style:family="text">
      <style:text-properties fo:font-size="11pt" style:font-size-asian="11pt" style:font-size-complex="11pt"/>
    </style:style>
    <style:style style:name="T465_18" style:family="text">
      <style:text-properties fo:font-size="11pt" style:font-size-asian="11pt" style:font-size-complex="11pt"/>
    </style:style>
    <style:style style:name="T465_19" style:family="text">
      <style:text-properties fo:font-size="11pt" style:font-size-asian="11pt" style:font-size-complex="11pt"/>
    </style:style>
    <style:style style:name="T465_20" style:family="text">
      <style:text-properties fo:font-size="11pt" style:font-size-asian="11pt" style:font-size-complex="11pt"/>
    </style:style>
    <style:style style:name="P466" style:family="paragraph" style:parent-style-name="Normal">
      <style:text-properties fo:font-size="11pt" style:font-size-asian="11pt" style:font-size-complex="11pt"/>
    </style:style>
    <style:style style:name="P467" style:family="paragraph" style:parent-style-name="Normal"/>
    <style:style style:name="T467_1" style:family="text">
      <style:text-properties fo:font-size="11pt" style:font-size-asian="11pt" style:font-size-complex="11pt" fo:font-weight="bold" style:font-weight-asian="bold"/>
    </style:style>
    <style:style style:name="T467_2" style:family="text">
      <style:text-properties fo:font-size="11pt" style:font-size-asian="11pt" style:font-size-complex="11pt"/>
    </style:style>
    <style:style style:name="T467_3" style:family="text">
      <style:text-properties fo:font-size="11pt" style:font-size-asian="11pt" style:font-size-complex="11pt"/>
    </style:style>
    <style:style style:name="T467_4" style:family="text">
      <style:text-properties fo:font-size="11pt" style:font-size-asian="11pt" style:font-size-complex="11pt"/>
    </style:style>
    <style:style style:name="T467_5" style:family="text">
      <style:text-properties fo:font-size="11pt" style:font-size-asian="11pt" style:font-size-complex="11pt"/>
    </style:style>
    <style:style style:name="T467_6" style:family="text">
      <style:text-properties fo:font-size="11pt" style:font-size-asian="11pt" style:font-size-complex="11pt"/>
    </style:style>
    <style:style style:name="T467_7" style:family="text">
      <style:text-properties fo:font-size="11pt" style:font-size-asian="11pt" style:font-size-complex="11pt"/>
    </style:style>
    <style:style style:name="T467_8" style:family="text">
      <style:text-properties fo:font-size="11pt" style:font-size-asian="11pt" style:font-size-complex="11pt"/>
    </style:style>
    <style:style style:name="T467_9" style:family="text">
      <style:text-properties fo:font-size="11pt" style:font-size-asian="11pt" style:font-size-complex="11pt"/>
    </style:style>
    <style:style style:name="T467_10" style:family="text">
      <style:text-properties fo:font-size="11pt" style:font-size-asian="11pt" style:font-size-complex="11pt"/>
    </style:style>
    <style:style style:name="T467_11" style:family="text">
      <style:text-properties fo:font-size="11pt" style:font-size-asian="11pt" style:font-size-complex="11pt"/>
    </style:style>
    <style:style style:name="T467_12" style:family="text">
      <style:text-properties fo:font-size="11pt" style:font-size-asian="11pt" style:font-size-complex="11pt"/>
    </style:style>
    <style:style style:name="T467_13" style:family="text">
      <style:text-properties fo:font-size="11pt" style:font-size-asian="11pt" style:font-size-complex="11pt"/>
    </style:style>
    <style:style style:name="T467_14" style:family="text">
      <style:text-properties fo:font-size="11pt" style:font-size-asian="11pt" style:font-size-complex="11pt"/>
    </style:style>
    <style:style style:name="T467_15" style:family="text">
      <style:text-properties fo:font-size="11pt" style:font-size-asian="11pt" style:font-size-complex="11pt"/>
    </style:style>
    <style:style style:name="T467_16" style:family="text">
      <style:text-properties fo:font-size="11pt" style:font-size-asian="11pt" style:font-size-complex="11pt"/>
    </style:style>
    <style:style style:name="T467_17" style:family="text">
      <style:text-properties fo:font-size="11pt" style:font-size-asian="11pt" style:font-size-complex="11pt"/>
    </style:style>
    <style:style style:name="T467_18" style:family="text">
      <style:text-properties fo:font-size="11pt" style:font-size-asian="11pt" style:font-size-complex="11pt"/>
    </style:style>
    <style:style style:name="P468" style:family="paragraph" style:parent-style-name="Normal">
      <style:text-properties fo:font-size="11pt" style:font-size-asian="11pt" style:font-size-complex="11pt"/>
    </style:style>
    <style:style style:name="P469" style:family="paragraph" style:parent-style-name="Normal"/>
    <style:style style:name="T469_1" style:family="text">
      <style:text-properties fo:font-size="11pt" style:font-size-asian="11pt" style:font-size-complex="11pt"/>
    </style:style>
    <style:style style:name="T469_2" style:family="text">
      <style:text-properties fo:font-size="11pt" style:font-size-asian="11pt" style:font-size-complex="11pt"/>
    </style:style>
    <style:style style:name="T469_3" style:family="text">
      <style:text-properties fo:font-size="11pt" style:font-size-asian="11pt" style:font-size-complex="11pt"/>
    </style:style>
    <style:style style:name="T469_4" style:family="text">
      <style:text-properties fo:font-size="11pt" style:font-size-asian="11pt" style:font-size-complex="11pt"/>
    </style:style>
    <style:style style:name="T469_5" style:family="text">
      <style:text-properties fo:font-size="11pt" style:font-size-asian="11pt" style:font-size-complex="11pt"/>
    </style:style>
    <style:style style:name="T469_6" style:family="text">
      <style:text-properties fo:font-size="11pt" style:font-size-asian="11pt" style:font-size-complex="11pt"/>
    </style:style>
    <style:style style:name="T469_7" style:family="text">
      <style:text-properties fo:font-size="11pt" style:font-size-asian="11pt" style:font-size-complex="11pt"/>
    </style:style>
    <style:style style:name="T469_8" style:family="text">
      <style:text-properties fo:font-size="11pt" style:font-size-asian="11pt" style:font-size-complex="11pt"/>
    </style:style>
    <style:style style:name="T469_9" style:family="text">
      <style:text-properties fo:font-size="11pt" style:font-size-asian="11pt" style:font-size-complex="11pt"/>
    </style:style>
    <style:style style:name="T469_10" style:family="text">
      <style:text-properties fo:font-size="11pt" style:font-size-asian="11pt" style:font-size-complex="11pt"/>
    </style:style>
    <style:style style:name="T469_11" style:family="text">
      <style:text-properties fo:font-size="11pt" style:font-size-asian="11pt" style:font-size-complex="11pt"/>
    </style:style>
    <style:style style:name="P470" style:family="paragraph" style:parent-style-name="Normal">
      <style:text-properties fo:font-size="11pt" style:font-size-asian="11pt" style:font-size-complex="11pt"/>
    </style:style>
    <style:style style:name="P471" style:family="paragraph" style:parent-style-name="Normal"/>
    <style:style style:name="T471_1" style:family="text">
      <style:text-properties fo:font-size="11pt" style:font-size-asian="11pt" style:font-size-complex="11pt" fo:font-weight="bold" style:font-weight-asian="bold"/>
    </style:style>
    <style:style style:name="T471_2" style:family="text">
      <style:text-properties fo:font-size="11pt" style:font-size-asian="11pt" style:font-size-complex="11pt"/>
    </style:style>
    <style:style style:name="T471_3" style:family="text">
      <style:text-properties fo:font-size="11pt" style:font-size-asian="11pt" style:font-size-complex="11pt"/>
    </style:style>
    <style:style style:name="T471_4" style:family="text">
      <style:text-properties fo:font-size="11pt" style:font-size-asian="11pt" style:font-size-complex="11pt"/>
    </style:style>
    <style:style style:name="P472" style:family="paragraph" style:parent-style-name="Normal">
      <style:text-properties fo:font-size="10pt" style:font-size-asian="10pt" style:font-size-complex="10pt"/>
    </style:style>
    <style:style style:name="Table14" style:family="table">
      <style:table-properties table:align="left" style:width="13.617cm" fo:margin-left="0cm"/>
    </style:style>
    <style:style style:name="Column65" style:family="table-column">
      <style:table-column-properties style:column-width="9.701cm"/>
    </style:style>
    <style:style style:name="Column66" style:family="table-column">
      <style:table-column-properties style:column-width="3.916cm"/>
    </style:style>
    <style:style style:name="Row61" style:family="table-row">
      <style:table-row-properties style:min-row-height="0.035cm"/>
    </style:style>
    <style:style style:name="Cell197" style:family="table-cell">
      <style:table-cell-properties fo:background-color="#b4c6e7"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473" style:family="paragraph" style:parent-style-name="Normal">
      <style:paragraph-properties fo:text-align="center" fo:line-height="100%" fo:margin-bottom="0cm"/>
    </style:style>
    <style:style style:name="T473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 style:text-underline-style="solid" style:text-underline-color="font-color"/>
    </style:style>
    <style:style style:name="Row62" style:family="table-row">
      <style:table-row-properties style:min-row-height="0.499cm"/>
    </style:style>
    <style:style style:name="Cell198" style:family="table-cell">
      <style:table-cell-properties fo:background-color="#b4c6e7" style:vertical-align="middle" fo:border-bottom="#000000 0.018cm solid" fo:padding-left="0.19cm" fo:border-left="#000000 0.018cm solid" fo:padding-right="0.19cm" fo:border-right="#000000 0.018cm solid" fo:wrap-option="no-wrap"/>
    </style:style>
    <style:style style:name="P474" style:family="paragraph" style:parent-style-name="Normal">
      <style:paragraph-properties fo:line-height="100%" fo:margin-bottom="0cm"/>
    </style:style>
    <style:style style:name="T474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Cell199" style:family="table-cell">
      <style:table-cell-properties fo:background-color="#b4c6e7" style:vertical-align="middle" fo:border-bottom="#000000 0.018cm solid" fo:padding-left="0.19cm" fo:padding-right="0.19cm" fo:border-right="#000000 0.018cm solid" fo:wrap-option="no-wrap"/>
    </style:style>
    <style:style style:name="P475" style:family="paragraph" style:parent-style-name="Normal">
      <style:paragraph-properties fo:line-height="100%" fo:margin-bottom="0cm"/>
    </style:style>
    <style:style style:name="T475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T475_2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T475_3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Row63" style:family="table-row">
      <style:table-row-properties style:min-row-height="0.4cm"/>
    </style:style>
    <style:style style:name="Cell200" style:family="table-cell">
      <style:table-cell-properties style:vertical-align="middle" fo:border-bottom="#000000 0.018cm solid" fo:padding-left="0.19cm" fo:border-left="#000000 0.018cm solid" fo:padding-right="0.19cm" fo:border-right="#000000 0.018cm solid" fo:wrap-option="no-wrap"/>
    </style:style>
    <style:style style:name="P476" style:family="paragraph" style:parent-style-name="Normal">
      <style:paragraph-properties fo:line-height="100%" fo:margin-bottom="0cm"/>
    </style:style>
    <style:style style:name="T476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201" style:family="table-cell">
      <style:table-cell-properties style:vertical-align="middle" fo:border-bottom="#000000 0.018cm solid" fo:padding-left="0.19cm" fo:padding-right="0.19cm" fo:border-right="#000000 0.018cm solid" fo:wrap-option="no-wrap"/>
    </style:style>
    <style:style style:name="P477" style:family="paragraph" style:parent-style-name="Normal">
      <style:paragraph-properties fo:line-height="100%" fo:margin-bottom="0cm"/>
    </style:style>
    <style:style style:name="T477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Row64" style:family="table-row">
      <style:table-row-properties style:min-row-height="0.459cm"/>
    </style:style>
    <style:style style:name="Cell202" style:family="table-cell">
      <style:table-cell-properties style:vertical-align="middle" fo:border-bottom="#000000 0.018cm solid" fo:padding-left="0.19cm" fo:border-left="#000000 0.018cm solid" fo:padding-right="0.19cm" fo:border-right="#000000 0.018cm solid" fo:wrap-option="no-wrap"/>
    </style:style>
    <style:style style:name="P478" style:family="paragraph" style:parent-style-name="Normal">
      <style:paragraph-properties fo:line-height="100%" fo:margin-bottom="0cm"/>
    </style:style>
    <style:style style:name="T478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203" style:family="table-cell">
      <style:table-cell-properties style:vertical-align="middle" fo:border-bottom="#000000 0.018cm solid" fo:padding-left="0.19cm" fo:padding-right="0.19cm" fo:border-right="#000000 0.018cm solid" fo:wrap-option="no-wrap"/>
    </style:style>
    <style:style style:name="P479" style:family="paragraph" style:parent-style-name="Normal">
      <style:paragraph-properties fo:line-height="100%" fo:margin-bottom="0cm"/>
    </style:style>
    <style:style style:name="T479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Row65" style:family="table-row">
      <style:table-row-properties style:min-row-height="0.459cm"/>
    </style:style>
    <style:style style:name="Cell204" style:family="table-cell">
      <style:table-cell-properties style:vertical-align="middle" fo:border-bottom="#000000 0.018cm solid" fo:padding-left="0.19cm" fo:border-left="#000000 0.018cm solid" fo:padding-right="0.19cm" fo:border-right="#000000 0.018cm solid" fo:wrap-option="no-wrap"/>
    </style:style>
    <style:style style:name="P480" style:family="paragraph" style:parent-style-name="Normal">
      <style:paragraph-properties fo:line-height="100%" fo:margin-bottom="0cm"/>
    </style:style>
    <style:style style:name="T480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Cell205" style:family="table-cell">
      <style:table-cell-properties style:vertical-align="middle" fo:border-bottom="#000000 0.018cm solid" fo:padding-left="0.19cm" fo:padding-right="0.19cm" fo:border-right="#000000 0.018cm solid" fo:wrap-option="no-wrap"/>
    </style:style>
    <style:style style:name="P481" style:family="paragraph" style:parent-style-name="Normal">
      <style:paragraph-properties fo:line-height="100%" fo:margin-bottom="0cm"/>
    </style:style>
    <style:style style:name="T481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Row66" style:family="table-row">
      <style:table-row-properties style:min-row-height="0.459cm"/>
    </style:style>
    <style:style style:name="Cell206" style:family="table-cell">
      <style:table-cell-properties style:vertical-align="middle" fo:border-top="#000000 0.018cm solid" fo:border-bottom="#000000 0.018cm solid" fo:padding-left="0.19cm" fo:padding-right="0.19cm" fo:wrap-option="wrap"/>
    </style:style>
    <style:style style:name="P482" style:family="paragraph" style:parent-style-name="Normal">
      <style:paragraph-properties fo:line-height="100%" fo:margin-bottom="0cm"/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207" style:family="table-cell">
      <style:table-cell-properties style:vertical-align="middle" fo:border-top="#000000 0.018cm solid" fo:border-bottom="#000000 0.018cm solid" fo:padding-left="0.19cm" fo:padding-right="0.19cm" fo:wrap-option="no-wrap"/>
    </style:style>
    <style:style style:name="P483" style:family="paragraph" style:parent-style-name="Normal">
      <style:paragraph-properties fo:line-height="100%" fo:margin-bottom="0cm"/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Row67" style:family="table-row">
      <style:table-row-properties style:min-row-height="0.459cm"/>
    </style:style>
    <style:style style:name="Cell208" style:family="table-cell">
      <style:table-cell-properties style:vertical-align="middle" fo:border-bottom="#000000 0.018cm solid" fo:padding-left="0.19cm" fo:border-left="#000000 0.018cm solid" fo:padding-right="0.19cm" fo:border-right="#000000 0.018cm solid" fo:wrap-option="wrap"/>
    </style:style>
    <style:style style:name="P484" style:family="paragraph" style:parent-style-name="Normal">
      <style:paragraph-properties fo:line-height="100%" fo:margin-bottom="0cm"/>
    </style:style>
    <style:style style:name="T484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484_2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484_3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484_4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484_5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209" style:family="table-cell">
      <style:table-cell-properties style:vertical-align="middle" fo:border-bottom="#000000 0.018cm solid" fo:padding-left="0.19cm" fo:padding-right="0.19cm" fo:border-right="#000000 0.018cm solid" fo:wrap-option="no-wrap"/>
    </style:style>
    <style:style style:name="P485" style:family="paragraph" style:parent-style-name="Normal">
      <style:paragraph-properties fo:line-height="100%" fo:margin-bottom="0cm"/>
    </style:style>
    <style:style style:name="T485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485_2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Row68" style:family="table-row">
      <style:table-row-properties style:min-row-height="0.459cm"/>
    </style:style>
    <style:style style:name="Cell210" style:family="table-cell">
      <style:table-cell-properties style:vertical-align="middle" fo:border-bottom="#000000 0.018cm solid" fo:padding-left="0.19cm" fo:border-left="#000000 0.018cm solid" fo:padding-right="0.19cm" fo:border-right="#000000 0.018cm solid" fo:wrap-option="wrap"/>
    </style:style>
    <style:style style:name="P486" style:family="paragraph" style:parent-style-name="Normal">
      <style:paragraph-properties fo:line-height="100%" fo:margin-bottom="0cm"/>
    </style:style>
    <style:style style:name="T486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486_2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486_3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486_4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486_5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211" style:family="table-cell">
      <style:table-cell-properties style:vertical-align="middle" fo:border-bottom="#000000 0.018cm solid" fo:padding-left="0.19cm" fo:padding-right="0.19cm" fo:border-right="#000000 0.018cm solid" fo:wrap-option="no-wrap"/>
    </style:style>
    <style:style style:name="P487" style:family="paragraph" style:parent-style-name="Normal">
      <style:paragraph-properties fo:line-height="100%" fo:margin-bottom="0cm"/>
    </style:style>
    <style:style style:name="T487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Row69" style:family="table-row">
      <style:table-row-properties style:min-row-height="0.459cm"/>
    </style:style>
    <style:style style:name="Cell212" style:family="table-cell">
      <style:table-cell-properties style:vertical-align="middle" fo:border-bottom="#000000 0.018cm solid" fo:padding-left="0.19cm" fo:border-left="#000000 0.018cm solid" fo:padding-right="0.19cm" fo:border-right="#000000 0.018cm solid" fo:wrap-option="wrap"/>
    </style:style>
    <style:style style:name="P488" style:family="paragraph" style:parent-style-name="Normal">
      <style:paragraph-properties fo:line-height="100%" fo:margin-bottom="0cm"/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213" style:family="table-cell">
      <style:table-cell-properties style:vertical-align="middle" fo:border-bottom="#000000 0.018cm solid" fo:padding-left="0.19cm" fo:padding-right="0.19cm" fo:border-right="#000000 0.018cm solid" fo:wrap-option="no-wrap"/>
    </style:style>
    <style:style style:name="P489" style:family="paragraph" style:parent-style-name="Normal">
      <style:paragraph-properties fo:line-height="100%" fo:margin-bottom="0cm"/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Row70" style:family="table-row">
      <style:table-row-properties style:min-row-height="0.459cm"/>
    </style:style>
    <style:style style:name="Cell214" style:family="table-cell">
      <style:table-cell-properties style:vertical-align="middle" fo:border-bottom="#000000 0.018cm solid" fo:padding-left="0.19cm" fo:border-left="#000000 0.018cm solid" fo:padding-right="0.19cm" fo:border-right="#000000 0.018cm solid" fo:wrap-option="wrap"/>
    </style:style>
    <style:style style:name="P490" style:family="paragraph" style:parent-style-name="Normal">
      <style:paragraph-properties fo:line-height="100%" fo:margin-bottom="0cm"/>
    </style:style>
    <style:style style:name="T490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215" style:family="table-cell">
      <style:table-cell-properties style:vertical-align="middle" fo:border-bottom="#000000 0.018cm solid" fo:padding-left="0.19cm" fo:padding-right="0.19cm" fo:border-right="#000000 0.018cm solid" fo:wrap-option="no-wrap"/>
    </style:style>
    <style:style style:name="P491" style:family="paragraph" style:parent-style-name="Normal">
      <style:paragraph-properties fo:line-height="100%" fo:margin-bottom="0cm"/>
    </style:style>
    <style:style style:name="T491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491_2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491_3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Row71" style:family="table-row">
      <style:table-row-properties style:min-row-height="0.459cm"/>
    </style:style>
    <style:style style:name="Cell216" style:family="table-cell">
      <style:table-cell-properties style:vertical-align="middle" fo:border-bottom="#000000 0.018cm solid" fo:padding-left="0.19cm" fo:border-left="#000000 0.018cm solid" fo:padding-right="0.19cm" fo:border-right="#000000 0.018cm solid" fo:wrap-option="wrap"/>
    </style:style>
    <style:style style:name="P492" style:family="paragraph" style:parent-style-name="Normal">
      <style:paragraph-properties fo:line-height="100%" fo:margin-bottom="0cm"/>
    </style:style>
    <style:style style:name="T492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217" style:family="table-cell">
      <style:table-cell-properties style:vertical-align="middle" fo:border-bottom="#000000 0.018cm solid" fo:padding-left="0.19cm" fo:padding-right="0.19cm" fo:border-right="#000000 0.018cm solid" fo:wrap-option="no-wrap"/>
    </style:style>
    <style:style style:name="P493" style:family="paragraph" style:parent-style-name="Normal">
      <style:paragraph-properties fo:line-height="100%" fo:margin-bottom="0cm"/>
    </style:style>
    <style:style style:name="T493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Row72" style:family="table-row">
      <style:table-row-properties style:min-row-height="0.459cm"/>
    </style:style>
    <style:style style:name="Cell218" style:family="table-cell">
      <style:table-cell-properties style:vertical-align="middle" fo:border-bottom="#000000 0.018cm solid" fo:padding-left="0.19cm" fo:border-left="#000000 0.018cm solid" fo:padding-right="0.19cm" fo:border-right="#000000 0.018cm solid" fo:wrap-option="wrap"/>
    </style:style>
    <style:style style:name="P494" style:family="paragraph" style:parent-style-name="Normal">
      <style:paragraph-properties fo:line-height="100%" fo:margin-bottom="0cm"/>
    </style:style>
    <style:style style:name="T494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Cell219" style:family="table-cell">
      <style:table-cell-properties style:vertical-align="middle" fo:border-bottom="#000000 0.018cm solid" fo:padding-left="0.19cm" fo:padding-right="0.19cm" fo:border-right="#000000 0.018cm solid" fo:wrap-option="no-wrap"/>
    </style:style>
    <style:style style:name="P495" style:family="paragraph" style:parent-style-name="Normal">
      <style:paragraph-properties fo:line-height="100%" fo:margin-bottom="0cm"/>
    </style:style>
    <style:style style:name="T495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Row73" style:family="table-row">
      <style:table-row-properties style:min-row-height="0.476cm"/>
    </style:style>
    <style:style style:name="Cell220" style:family="table-cell">
      <style:table-cell-properties style:vertical-align="middle" fo:border-top="#000000 0.018cm solid" fo:border-bottom="#000000 0.018cm solid" fo:padding-left="0.19cm" fo:padding-right="0.19cm" fo:wrap-option="no-wrap"/>
    </style:style>
    <style:style style:name="P496" style:family="paragraph" style:parent-style-name="Normal">
      <style:paragraph-properties fo:line-height="100%" fo:margin-bottom="0cm"/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221" style:family="table-cell">
      <style:table-cell-properties style:vertical-align="middle" fo:border-top="#000000 0.018cm solid" fo:border-bottom="#000000 0.018cm solid" fo:padding-left="0.19cm" fo:padding-right="0.19cm" fo:wrap-option="no-wrap"/>
    </style:style>
    <style:style style:name="P497" style:family="paragraph" style:parent-style-name="Normal">
      <style:paragraph-properties fo:line-height="100%" fo:margin-bottom="0cm"/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Row74" style:family="table-row">
      <style:table-row-properties style:min-row-height="0.476cm"/>
    </style:style>
    <style:style style:name="Cell222" style:family="table-cell">
      <style:table-cell-properties style:vertical-align="middle" fo:border-bottom="#000000 0.018cm solid" fo:padding-left="0.19cm" fo:border-left="#000000 0.018cm solid" fo:padding-right="0.19cm" fo:border-right="#000000 0.018cm solid" fo:wrap-option="no-wrap"/>
    </style:style>
    <style:style style:name="P498" style:family="paragraph" style:parent-style-name="Normal">
      <style:paragraph-properties fo:line-height="100%" fo:margin-bottom="0cm"/>
    </style:style>
    <style:style style:name="T498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223" style:family="table-cell">
      <style:table-cell-properties style:vertical-align="middle" fo:border-bottom="#000000 0.018cm solid" fo:padding-left="0.19cm" fo:padding-right="0.19cm" fo:border-right="#000000 0.018cm solid" fo:wrap-option="no-wrap"/>
    </style:style>
    <style:style style:name="P499" style:family="paragraph" style:parent-style-name="Normal">
      <style:paragraph-properties fo:line-height="100%" fo:margin-bottom="0cm"/>
    </style:style>
    <style:style style:name="T499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Row75" style:family="table-row">
      <style:table-row-properties style:min-row-height="0.476cm"/>
    </style:style>
    <style:style style:name="Cell224" style:family="table-cell">
      <style:table-cell-properties style:vertical-align="middle" fo:border-bottom="#000000 0.018cm solid" fo:padding-left="0.19cm" fo:border-left="#000000 0.018cm solid" fo:padding-right="0.19cm" fo:border-right="#000000 0.018cm solid" fo:wrap-option="no-wrap"/>
    </style:style>
    <style:style style:name="P500" style:family="paragraph" style:parent-style-name="Normal">
      <style:paragraph-properties fo:line-height="100%" fo:margin-bottom="0cm"/>
    </style:style>
    <style:style style:name="T500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500_2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500_3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225" style:family="table-cell">
      <style:table-cell-properties style:vertical-align="middle" fo:border-bottom="#000000 0.018cm solid" fo:padding-left="0.19cm" fo:padding-right="0.19cm" fo:border-right="#000000 0.018cm solid" fo:wrap-option="no-wrap"/>
    </style:style>
    <style:style style:name="P501" style:family="paragraph" style:parent-style-name="Normal">
      <style:paragraph-properties fo:line-height="100%" fo:margin-bottom="0cm"/>
    </style:style>
    <style:style style:name="T501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502" style:family="paragraph" style:parent-style-name="Normal"/>
    <style:style style:name="T502_1" style:family="text">
      <style:text-properties fo:font-size="10pt" style:font-size-asian="10pt" style:font-size-complex="10pt"/>
    </style:style>
    <style:style style:name="P503" style:family="paragraph" style:parent-style-name="Normal"/>
    <style:style style:name="T503_1" style:family="text">
      <style:text-properties fo:font-size="11pt" style:font-size-asian="11pt" style:font-size-complex="11pt" fo:font-weight="bold" style:font-weight-asian="bold"/>
    </style:style>
    <style:style style:name="P504" style:family="paragraph" style:parent-style-name="Normal">
      <style:text-properties fo:font-size="11pt" style:font-size-asian="11pt" style:font-size-complex="11pt"/>
    </style:style>
    <style:style style:name="T504_1" style:family="text">
      <style:text-properties fo:font-size="11pt" style:font-size-asian="11pt" style:font-size-complex="11pt"/>
    </style:style>
    <style:style style:name="P505" style:family="paragraph" style:parent-style-name="Normal">
      <style:text-properties fo:font-size="11pt" style:font-size-asian="11pt" style:font-size-complex="11pt"/>
    </style:style>
    <style:style style:name="T505_1" style:family="text">
      <style:text-properties fo:font-size="11pt" style:font-size-asian="11pt" style:font-size-complex="11pt"/>
    </style:style>
    <style:style style:name="P506" style:family="paragraph" style:parent-style-name="Normal">
      <style:text-properties fo:font-size="11pt" style:font-size-asian="11pt" style:font-size-complex="11pt"/>
    </style:style>
    <style:style style:name="T506_1" style:family="text">
      <style:text-properties fo:font-size="11pt" style:font-size-asian="11pt" style:font-size-complex="11pt"/>
    </style:style>
    <style:style style:name="P507" style:family="paragraph" style:parent-style-name="Normal">
      <style:text-properties fo:font-size="11pt" style:font-size-asian="11pt" style:font-size-complex="11pt"/>
    </style:style>
    <style:style style:name="T507_1" style:family="text">
      <style:text-properties fo:font-size="11pt" style:font-size-asian="11pt" style:font-size-complex="11pt"/>
    </style:style>
    <style:style style:name="P508" style:family="paragraph" style:parent-style-name="Normal">
      <style:text-properties fo:font-size="11pt" style:font-size-asian="11pt" style:font-size-complex="11pt"/>
    </style:style>
    <style:style style:name="T508_1" style:family="text">
      <style:text-properties fo:font-size="11pt" style:font-size-asian="11pt" style:font-size-complex="11pt"/>
    </style:style>
    <style:style style:name="P509" style:family="paragraph" style:parent-style-name="Normal">
      <style:text-properties fo:font-size="8pt" style:font-size-asian="8pt" style:font-size-complex="10pt"/>
    </style:style>
    <style:style style:name="P510" style:family="paragraph" style:parent-style-name="Normal">
      <style:text-properties fo:font-size="8pt" style:font-size-asian="8pt"/>
    </style:style>
    <style:style style:name="P511" style:family="paragraph" style:parent-style-name="Normal">
      <style:paragraph-properties fo:background-color="#d9e2f3"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511_1" style:family="text">
      <style:text-properties fo:font-size="14pt" style:font-size-asian="14pt" style:font-size-complex="11pt" fo:font-weight="bold" style:font-weight-asian="bold"/>
    </style:style>
    <style:style style:name="T511_2" style:family="text">
      <style:text-properties fo:font-size="14pt" style:font-size-asian="14pt" style:font-size-complex="11pt" fo:font-weight="bold" style:font-weight-asian="bold"/>
    </style:style>
    <style:style style:name="T511_3" style:family="text">
      <style:text-properties fo:font-size="14pt" style:font-size-asian="14pt" style:font-size-complex="11pt" fo:font-weight="bold" style:font-weight-asian="bold"/>
    </style:style>
    <style:style style:name="T511_4" style:family="text">
      <style:text-properties fo:font-size="10pt" style:font-size-asian="10pt" style:font-size-complex="10pt"/>
    </style:style>
    <style:style style:name="P512" style:family="paragraph" style:parent-style-name="Normal">
      <style:text-properties fo:font-size="10pt" style:font-size-asian="10pt" style:font-size-complex="11pt" style:font-weight-complex="bold"/>
    </style:style>
    <style:style style:name="P513" style:family="paragraph" style:parent-style-name="Normal"/>
    <style:style style:name="T513_1" style:family="text">
      <style:text-properties fo:font-size="11pt" style:font-size-asian="11pt" style:font-size-complex="11pt" fo:font-weight="bold" style:font-weight-asian="bold" style:font-weight-complex="bold"/>
    </style:style>
    <style:style style:name="T513_2" style:family="text">
      <style:text-properties fo:font-size="14pt" style:font-size-asian="14pt" style:font-size-complex="14pt"/>
    </style:style>
    <style:style style:name="T513_3" style:family="text">
      <style:text-properties fo:font-size="11pt" style:font-size-asian="11pt" style:font-size-complex="11pt"/>
    </style:style>
    <style:style style:name="T513_4" style:family="text">
      <style:text-properties fo:font-size="11pt" style:font-size-asian="11pt" style:font-size-complex="11pt"/>
    </style:style>
    <style:style style:name="T513_5" style:family="text">
      <style:text-properties fo:font-size="11pt" style:font-size-asian="11pt" style:font-size-complex="11pt"/>
    </style:style>
    <style:style style:name="T513_6" style:family="text">
      <style:text-properties fo:font-size="11pt" style:font-size-asian="11pt" style:font-size-complex="11pt"/>
    </style:style>
    <style:style style:name="T513_7" style:family="text">
      <style:text-properties fo:font-size="11pt" style:font-size-asian="11pt" style:font-size-complex="11pt"/>
    </style:style>
    <style:style style:name="T513_8" style:family="text">
      <style:text-properties fo:font-size="11pt" style:font-size-asian="11pt" style:font-size-complex="11pt"/>
    </style:style>
    <style:style style:name="T513_9" style:family="text">
      <style:text-properties fo:font-size="11pt" style:font-size-asian="11pt" style:font-size-complex="11pt"/>
    </style:style>
    <style:style style:name="T513_10" style:family="text">
      <style:text-properties fo:font-size="11pt" style:font-size-asian="11pt" style:font-size-complex="11pt"/>
    </style:style>
    <style:style style:name="T513_11" style:family="text">
      <style:text-properties fo:font-size="11pt" style:font-size-asian="11pt" style:font-size-complex="11pt"/>
    </style:style>
    <style:style style:name="T513_12" style:family="text">
      <style:text-properties fo:font-size="11pt" style:font-size-asian="11pt" style:font-size-complex="11pt"/>
    </style:style>
    <style:style style:name="T513_13" style:family="text">
      <style:text-properties fo:font-size="11pt" style:font-size-asian="11pt" style:font-size-complex="11pt"/>
    </style:style>
    <style:style style:name="T513_14" style:family="text">
      <style:text-properties fo:font-size="11pt" style:font-size-asian="11pt" style:font-size-complex="11pt"/>
    </style:style>
    <style:style style:name="T513_15" style:family="text">
      <style:text-properties fo:font-size="11pt" style:font-size-asian="11pt" style:font-size-complex="11pt"/>
    </style:style>
    <style:style style:name="T513_16" style:family="text">
      <style:text-properties fo:font-size="11pt" style:font-size-asian="11pt" style:font-size-complex="11pt"/>
    </style:style>
    <style:style style:name="P514" style:family="paragraph" style:parent-style-name="Normal">
      <style:text-properties fo:font-size="11pt" style:font-size-asian="11pt" style:font-size-complex="11pt"/>
    </style:style>
    <style:style style:name="P515" style:family="paragraph" style:parent-style-name="Normal"/>
    <style:style style:name="T515_1" style:family="text">
      <style:text-properties fo:font-size="11pt" style:font-size-asian="11pt" style:font-size-complex="11pt"/>
    </style:style>
    <style:style style:name="T515_2" style:family="text">
      <style:text-properties fo:font-size="11pt" style:font-size-asian="11pt" style:font-size-complex="11pt"/>
    </style:style>
    <style:style style:name="T515_3" style:family="text">
      <style:text-properties fo:font-size="11pt" style:font-size-asian="11pt" style:font-size-complex="11pt"/>
    </style:style>
    <style:style style:name="T515_4" style:family="text">
      <style:text-properties fo:font-size="11pt" style:font-size-asian="11pt" style:font-size-complex="11pt"/>
    </style:style>
    <style:style style:name="T515_5" style:family="text">
      <style:text-properties fo:font-size="11pt" style:font-size-asian="11pt" style:font-size-complex="11pt"/>
    </style:style>
    <style:style style:name="T515_6" style:family="text">
      <style:text-properties fo:font-size="11pt" style:font-size-asian="11pt" style:font-size-complex="11pt"/>
    </style:style>
    <style:style style:name="T515_7" style:family="text">
      <style:text-properties fo:font-size="11pt" style:font-size-asian="11pt" style:font-size-complex="11pt"/>
    </style:style>
    <style:style style:name="T515_8" style:family="text">
      <style:text-properties fo:font-size="11pt" style:font-size-asian="11pt" style:font-size-complex="11pt"/>
    </style:style>
    <style:style style:name="T515_9" style:family="text">
      <style:text-properties fo:font-size="11pt" style:font-size-asian="11pt" style:font-size-complex="11pt"/>
    </style:style>
    <style:style style:name="T515_10" style:family="text">
      <style:text-properties fo:font-size="11pt" style:font-size-asian="11pt" style:font-size-complex="11pt"/>
    </style:style>
    <style:style style:name="T515_11" style:family="text">
      <style:text-properties fo:font-size="11pt" style:font-size-asian="11pt" style:font-size-complex="11pt"/>
    </style:style>
    <style:style style:name="T515_12" style:family="text">
      <style:text-properties fo:font-size="11pt" style:font-size-asian="11pt" style:font-size-complex="11pt"/>
    </style:style>
    <style:style style:name="T515_13" style:family="text">
      <style:text-properties fo:font-size="11pt" style:font-size-asian="11pt" style:font-size-complex="11pt"/>
    </style:style>
    <style:style style:name="T515_14" style:family="text">
      <style:text-properties fo:font-size="11pt" style:font-size-asian="11pt" style:font-size-complex="11pt"/>
    </style:style>
    <style:style style:name="T515_15" style:family="text">
      <style:text-properties fo:font-size="11pt" style:font-size-asian="11pt" style:font-size-complex="11pt"/>
    </style:style>
    <style:style style:name="T515_16" style:family="text">
      <style:text-properties fo:font-size="11pt" style:font-size-asian="11pt" style:font-size-complex="11pt"/>
    </style:style>
    <style:style style:name="T515_17" style:family="text">
      <style:text-properties fo:font-size="11pt" style:font-size-asian="11pt" style:font-size-complex="11pt"/>
    </style:style>
    <style:style style:name="T515_18" style:family="text">
      <style:text-properties fo:font-size="11pt" style:font-size-asian="11pt" style:font-size-complex="11pt"/>
    </style:style>
    <style:style style:name="T515_19" style:family="text">
      <style:text-properties fo:font-size="11pt" style:font-size-asian="11pt" style:font-size-complex="11pt"/>
    </style:style>
    <style:style style:name="T515_20" style:family="text">
      <style:text-properties fo:font-size="11pt" style:font-size-asian="11pt" style:font-size-complex="11pt"/>
    </style:style>
    <style:style style:name="T515_21" style:family="text">
      <style:text-properties fo:font-size="11pt" style:font-size-asian="11pt" style:font-size-complex="11pt"/>
    </style:style>
    <style:style style:name="T515_22" style:family="text">
      <style:text-properties fo:font-size="11pt" style:font-size-asian="11pt" style:font-size-complex="11pt"/>
    </style:style>
    <style:style style:name="T515_23" style:family="text">
      <style:text-properties fo:font-size="11pt" style:font-size-asian="11pt" style:font-size-complex="11pt"/>
    </style:style>
    <style:style style:name="T515_24" style:family="text">
      <style:text-properties fo:font-size="11pt" style:font-size-asian="11pt" style:font-size-complex="11pt"/>
    </style:style>
    <style:style style:name="T515_25" style:family="text">
      <style:text-properties fo:font-size="11pt" style:font-size-asian="11pt" style:font-size-complex="11pt"/>
    </style:style>
    <style:style style:name="T515_26" style:family="text">
      <style:text-properties fo:font-size="11pt" style:font-size-asian="11pt" style:font-size-complex="11pt"/>
    </style:style>
    <style:style style:name="T515_27" style:family="text">
      <style:text-properties fo:font-size="11pt" style:font-size-asian="11pt" style:font-size-complex="11pt"/>
    </style:style>
    <style:style style:name="T515_28" style:family="text">
      <style:text-properties fo:font-size="11pt" style:font-size-asian="11pt" style:font-size-complex="11pt"/>
    </style:style>
    <style:style style:name="T515_29" style:family="text">
      <style:text-properties fo:font-size="11pt" style:font-size-asian="11pt" style:font-size-complex="11pt"/>
    </style:style>
    <style:style style:name="T515_30" style:family="text">
      <style:text-properties fo:font-size="11pt" style:font-size-asian="11pt" style:font-size-complex="11pt"/>
    </style:style>
    <style:style style:name="P516" style:family="paragraph" style:parent-style-name="Normal">
      <style:text-properties fo:font-size="11pt" style:font-size-asian="11pt" style:font-size-complex="11pt" fo:font-weight="bold" style:font-weight-asian="bold"/>
    </style:style>
    <style:style style:name="P517" style:family="paragraph" style:parent-style-name="Normal"/>
    <style:style style:name="T517_1" style:family="text">
      <style:text-properties fo:font-size="11pt" style:font-size-asian="11pt" style:font-size-complex="11pt" fo:font-weight="bold" style:font-weight-asian="bold" style:font-weight-complex="bold"/>
    </style:style>
    <style:style style:name="T517_2" style:family="text">
      <style:text-properties fo:font-size="14pt" style:font-size-asian="14pt" style:font-size-complex="14pt"/>
    </style:style>
    <style:style style:name="T517_3" style:family="text">
      <style:text-properties fo:font-size="11pt" style:font-size-asian="11pt" style:font-size-complex="11pt"/>
    </style:style>
    <style:style style:name="T517_4" style:family="text">
      <style:text-properties fo:font-size="11pt" style:font-size-asian="11pt" style:font-size-complex="11pt"/>
    </style:style>
    <style:style style:name="T517_5" style:family="text">
      <style:text-properties fo:font-size="11pt" style:font-size-asian="11pt" style:font-size-complex="11pt"/>
    </style:style>
    <style:style style:name="T517_6" style:family="text">
      <style:text-properties fo:font-size="11pt" style:font-size-asian="11pt" style:font-size-complex="11pt"/>
    </style:style>
    <style:style style:name="T517_7" style:family="text">
      <style:text-properties fo:font-size="11pt" style:font-size-asian="11pt" style:font-size-complex="11pt"/>
    </style:style>
    <style:style style:name="T517_8" style:family="text">
      <style:text-properties fo:font-size="11pt" style:font-size-asian="11pt" style:font-size-complex="11pt"/>
    </style:style>
    <style:style style:name="T517_9" style:family="text">
      <style:text-properties fo:font-size="11pt" style:font-size-asian="11pt" style:font-size-complex="11pt"/>
    </style:style>
    <style:style style:name="T517_10" style:family="text">
      <style:text-properties fo:font-size="11pt" style:font-size-asian="11pt" style:font-size-complex="11pt"/>
    </style:style>
    <style:style style:name="P518" style:family="paragraph" style:parent-style-name="Normal">
      <style:text-properties fo:font-size="11pt" style:font-size-asian="11pt" style:font-size-complex="11pt" fo:font-weight="bold" style:font-weight-asian="bold"/>
    </style:style>
    <style:style style:name="P519" style:family="paragraph" style:parent-style-name="Normal"/>
    <style:style style:name="T519_1" style:family="text">
      <style:text-properties fo:font-size="11pt" style:font-size-asian="11pt" style:font-size-complex="11pt" fo:font-weight="bold" style:font-weight-asian="bold"/>
    </style:style>
    <style:style style:name="T519_2" style:family="text">
      <style:text-properties fo:font-size="11pt" style:font-size-asian="11pt" style:font-size-complex="11pt"/>
    </style:style>
    <style:style style:name="T519_3" style:family="text">
      <style:text-properties fo:font-size="11pt" style:font-size-asian="11pt" style:font-size-complex="11pt"/>
    </style:style>
    <style:style style:name="T519_4" style:family="text">
      <style:text-properties fo:font-size="11pt" style:font-size-asian="11pt" style:font-size-complex="11pt"/>
    </style:style>
    <style:style style:name="T519_5" style:family="text">
      <style:text-properties fo:font-size="11pt" style:font-size-asian="11pt" style:font-size-complex="11pt"/>
    </style:style>
    <style:style style:name="T519_6" style:family="text">
      <style:text-properties fo:font-size="11pt" style:font-size-asian="11pt" style:font-size-complex="11pt"/>
    </style:style>
    <style:style style:name="T519_7" style:family="text">
      <style:text-properties fo:font-size="11pt" style:font-size-asian="11pt" style:font-size-complex="11pt"/>
    </style:style>
    <style:style style:name="T519_8" style:family="text">
      <style:text-properties fo:font-size="11pt" style:font-size-asian="11pt" style:font-size-complex="11pt"/>
    </style:style>
    <style:style style:name="T519_9" style:family="text">
      <style:text-properties fo:font-size="11pt" style:font-size-asian="11pt" style:font-size-complex="11pt"/>
    </style:style>
    <style:style style:name="T519_10" style:family="text">
      <style:text-properties fo:font-size="11pt" style:font-size-asian="11pt" style:font-size-complex="11pt"/>
    </style:style>
    <style:style style:name="T519_11" style:family="text">
      <style:text-properties fo:font-size="11pt" style:font-size-asian="11pt" style:font-size-complex="11pt"/>
    </style:style>
    <style:style style:name="T519_12" style:family="text">
      <style:text-properties fo:font-size="11pt" style:font-size-asian="11pt" style:font-size-complex="11pt"/>
    </style:style>
    <style:style style:name="T519_13" style:family="text">
      <style:text-properties fo:font-size="11pt" style:font-size-asian="11pt" style:font-size-complex="11pt"/>
    </style:style>
    <style:style style:name="T519_14" style:family="text">
      <style:text-properties fo:font-size="11pt" style:font-size-asian="11pt" style:font-size-complex="11pt"/>
    </style:style>
    <style:style style:name="T519_15" style:family="text">
      <style:text-properties fo:font-size="11pt" style:font-size-asian="11pt" style:font-size-complex="11pt"/>
    </style:style>
    <style:style style:name="P520" style:family="paragraph" style:parent-style-name="Normal">
      <style:text-properties fo:font-size="11pt" style:font-size-asian="11pt" style:font-size-complex="11pt" fo:font-weight="bold" style:font-weight-asian="bold" style:font-weight-complex="bold"/>
    </style:style>
    <style:style style:name="P521" style:family="paragraph" style:parent-style-name="Normal"/>
    <style:style style:name="T521_1" style:family="text">
      <style:text-properties fo:font-size="11pt" style:font-size-asian="11pt" style:font-size-complex="11pt" fo:font-weight="bold" style:font-weight-asian="bold"/>
    </style:style>
    <style:style style:name="P522" style:family="paragraph" style:parent-style-name="Normal">
      <style:text-properties fo:font-size="11pt" style:font-size-asian="11pt" style:font-size-complex="11pt"/>
    </style:style>
    <style:style style:name="T522_1" style:family="text">
      <style:text-properties fo:font-size="11pt" style:font-size-asian="11pt" style:font-size-complex="11pt"/>
    </style:style>
    <style:style style:name="P523" style:family="paragraph" style:parent-style-name="Normal">
      <style:text-properties fo:font-size="11pt" style:font-size-asian="11pt" style:font-size-complex="11pt"/>
    </style:style>
    <style:style style:name="T523_1" style:family="text">
      <style:text-properties fo:font-size="11pt" style:font-size-asian="11pt" style:font-size-complex="11pt"/>
    </style:style>
    <style:style style:name="T523_2" style:family="text">
      <style:text-properties fo:font-size="11pt" style:font-size-asian="11pt" style:font-size-complex="11pt"/>
    </style:style>
    <style:style style:name="T523_3" style:family="text">
      <style:text-properties fo:font-size="11pt" style:font-size-asian="11pt" style:font-size-complex="11pt"/>
    </style:style>
    <style:style style:name="T523_4" style:family="text">
      <style:text-properties fo:font-size="11pt" style:font-size-asian="11pt" style:font-size-complex="11pt"/>
    </style:style>
    <style:style style:name="T523_5" style:family="text">
      <style:text-properties fo:font-size="11pt" style:font-size-asian="11pt" style:font-size-complex="11pt"/>
    </style:style>
    <style:style style:name="T523_6" style:family="text">
      <style:text-properties fo:font-size="11pt" style:font-size-asian="11pt" style:font-size-complex="11pt"/>
    </style:style>
    <style:style style:name="P524" style:family="paragraph" style:parent-style-name="Normal">
      <style:text-properties fo:font-size="11pt" style:font-size-asian="11pt" style:font-size-complex="11pt"/>
    </style:style>
    <style:style style:name="T524_1" style:family="text">
      <style:text-properties fo:font-size="11pt" style:font-size-asian="11pt" style:font-size-complex="11pt"/>
    </style:style>
    <style:style style:name="P525" style:family="paragraph" style:parent-style-name="Normal">
      <style:text-properties fo:font-size="10pt" style:font-size-asian="10pt" style:font-size-complex="10pt"/>
    </style:style>
    <style:style style:name="Table15" style:family="table">
      <style:table-properties table:align="left" style:width="16.252cm" fo:margin-left="-0.009cm"/>
    </style:style>
    <style:style style:name="Column67" style:family="table-column">
      <style:table-column-properties style:column-width="4.251cm"/>
    </style:style>
    <style:style style:name="Column68" style:family="table-column">
      <style:table-column-properties style:column-width="4cm"/>
    </style:style>
    <style:style style:name="Column69" style:family="table-column">
      <style:table-column-properties style:column-width="3.501cm"/>
    </style:style>
    <style:style style:name="Column70" style:family="table-column">
      <style:table-column-properties style:column-width="4.5cm"/>
    </style:style>
    <style:style style:name="Row76" style:family="table-row"/>
    <style:style style:name="Cell226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6" style:family="paragraph" style:parent-style-name="Normal">
      <style:paragraph-properties fo:line-height="100%" fo:margin-bottom="0cm"/>
    </style:style>
    <style:style style:name="T526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Cell2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7" style:family="paragraph" style:parent-style-name="Normal">
      <style:paragraph-properties fo:line-height="100%" fo:margin-bottom="0cm"/>
    </style:style>
    <style:style style:name="T527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Cell228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8" style:family="paragraph" style:parent-style-name="Normal">
      <style:paragraph-properties fo:line-height="100%" fo:margin-bottom="0cm"/>
    </style:style>
    <style:style style:name="T528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Cell2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9" style:family="paragraph" style:parent-style-name="Normal">
      <style:paragraph-properties fo:line-height="100%" fo:margin-bottom="0cm"/>
    </style:style>
    <style:style style:name="T529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T529_2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T529_3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T529_4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T529_5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T529_6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P530" style:family="paragraph" style:parent-style-name="Normal">
      <style:paragraph-properties fo:line-height="108%" fo:margin-bottom="0.282cm"/>
      <style:text-properties fo:font-size="10pt" style:font-size-asian="10pt" style:font-name-complex="Arial"/>
    </style:style>
    <style:style style:name="P531" style:family="paragraph" style:parent-style-name="Normal"/>
    <style:style style:name="P532" style:family="paragraph" style:parent-style-name="Normal">
      <style:paragraph-properties fo:break-before="page" fo:line-height="108%" fo:margin-bottom="0.282cm"/>
    </style:style>
    <style:style style:name="P533" style:family="paragraph" style:parent-style-name="Normal"/>
    <style:style style:name="T533_1" style:family="text">
      <style:text-properties fo:font-weight="bold" style:font-weight-asian="bold" style:font-weight-complex="bold" style:text-underline-style="solid" style:text-underline-color="font-color"/>
    </style:style>
    <style:style style:name="P534" style:family="paragraph" style:parent-style-name="Normal"/>
    <style:style style:name="Table16" style:family="table">
      <style:table-properties table:align="left" style:width="15.903cm" fo:margin-left="0cm"/>
    </style:style>
    <style:style style:name="Column71" style:family="table-column">
      <style:table-column-properties style:column-width="2.992cm"/>
    </style:style>
    <style:style style:name="Column72" style:family="table-column">
      <style:table-column-properties style:column-width="12.912cm"/>
    </style:style>
    <style:style style:name="Row77" style:family="table-row"/>
    <style:style style:name="Cell2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5" style:family="paragraph" style:parent-style-name="Normal">
      <style:paragraph-properties fo:line-height="100%" fo:margin-bottom="0cm"/>
    </style:style>
    <style:style style:name="T53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2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6" style:family="paragraph" style:parent-style-name="Normal">
      <style:paragraph-properties fo:line-height="100%" fo:margin-bottom="0cm"/>
    </style:style>
    <style:style style:name="T53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78" style:family="table-row"/>
    <style:style style:name="Cell2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7" style:family="paragraph" style:parent-style-name="Normal">
      <style:paragraph-properties fo:line-height="100%" fo:margin-bottom="0cm"/>
    </style:style>
    <style:style style:name="T53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2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8" style:family="paragraph" style:parent-style-name="Normal">
      <style:paragraph-properties fo:line-height="100%" fo:margin-bottom="0cm"/>
    </style:style>
    <style:style style:name="T53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79" style:family="table-row"/>
    <style:style style:name="Cell2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9" style:family="paragraph" style:parent-style-name="Normal">
      <style:paragraph-properties fo:line-height="100%" fo:margin-bottom="0cm"/>
    </style:style>
    <style:style style:name="T53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2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0" style:family="paragraph" style:parent-style-name="Normal">
      <style:paragraph-properties fo:line-height="100%" fo:margin-bottom="0cm"/>
    </style:style>
    <style:style style:name="T54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80" style:family="table-row"/>
    <style:style style:name="Cell2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1" style:family="paragraph" style:parent-style-name="Normal">
      <style:paragraph-properties fo:line-height="100%" fo:margin-bottom="0cm"/>
    </style:style>
    <style:style style:name="T54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2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2" style:family="paragraph" style:parent-style-name="Normal">
      <style:paragraph-properties fo:line-height="100%" fo:margin-bottom="0cm"/>
    </style:style>
    <style:style style:name="T54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81" style:family="table-row"/>
    <style:style style:name="Cell2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3" style:family="paragraph" style:parent-style-name="Normal">
      <style:paragraph-properties fo:line-height="100%" fo:margin-bottom="0cm"/>
    </style:style>
    <style:style style:name="T54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2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4" style:family="paragraph" style:parent-style-name="Normal">
      <style:paragraph-properties fo:line-height="100%" fo:margin-bottom="0cm"/>
    </style:style>
    <style:style style:name="T54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82" style:family="table-row"/>
    <style:style style:name="Cell2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5" style:family="paragraph" style:parent-style-name="Normal">
      <style:paragraph-properties fo:line-height="100%" fo:margin-bottom="0cm"/>
    </style:style>
    <style:style style:name="T54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2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6" style:family="paragraph" style:parent-style-name="Normal">
      <style:paragraph-properties fo:line-height="100%" fo:margin-bottom="0cm"/>
    </style:style>
    <style:style style:name="T54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546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83" style:family="table-row"/>
    <style:style style:name="Cell2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7" style:family="paragraph" style:parent-style-name="Normal">
      <style:paragraph-properties fo:line-height="100%" fo:margin-bottom="0cm"/>
    </style:style>
    <style:style style:name="T54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2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8" style:family="paragraph" style:parent-style-name="Normal">
      <style:paragraph-properties fo:line-height="100%" fo:margin-bottom="0cm"/>
    </style:style>
    <style:style style:name="T54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84" style:family="table-row"/>
    <style:style style:name="Cell2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9" style:family="paragraph" style:parent-style-name="Normal">
      <style:paragraph-properties fo:line-height="100%" fo:margin-bottom="0cm"/>
    </style:style>
    <style:style style:name="T54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2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0" style:family="paragraph" style:parent-style-name="Normal">
      <style:paragraph-properties fo:line-height="100%" fo:margin-bottom="0cm"/>
    </style:style>
    <style:style style:name="T55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85" style:family="table-row"/>
    <style:style style:name="Cell2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1" style:family="paragraph" style:parent-style-name="Normal">
      <style:paragraph-properties fo:line-height="100%" fo:margin-bottom="0cm"/>
    </style:style>
    <style:style style:name="T55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2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2" style:family="paragraph" style:parent-style-name="Normal">
      <style:paragraph-properties fo:line-height="100%" fo:margin-bottom="0cm"/>
    </style:style>
    <style:style style:name="T55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86" style:family="table-row"/>
    <style:style style:name="Cell2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3" style:family="paragraph" style:parent-style-name="Normal">
      <style:paragraph-properties fo:line-height="100%" fo:margin-bottom="0cm"/>
    </style:style>
    <style:style style:name="T55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2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4" style:family="paragraph" style:parent-style-name="Normal">
      <style:paragraph-properties fo:line-height="100%" fo:margin-bottom="0cm"/>
    </style:style>
    <style:style style:name="T55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87" style:family="table-row"/>
    <style:style style:name="Cell2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5" style:family="paragraph" style:parent-style-name="Normal">
      <style:paragraph-properties fo:line-height="100%" fo:margin-bottom="0cm"/>
    </style:style>
    <style:style style:name="T55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2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6" style:family="paragraph" style:parent-style-name="Normal">
      <style:paragraph-properties fo:line-height="100%" fo:margin-bottom="0cm"/>
    </style:style>
    <style:style style:name="T55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556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Row88" style:family="table-row"/>
    <style:style style:name="Cell2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7" style:family="paragraph" style:parent-style-name="Normal">
      <style:paragraph-properties fo:line-height="100%" fo:margin-bottom="0cm"/>
    </style:style>
    <style:style style:name="T55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2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8" style:family="paragraph" style:parent-style-name="Normal">
      <style:paragraph-properties fo:line-height="100%" fo:margin-bottom="0cm"/>
    </style:style>
    <style:style style:name="T55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89" style:family="table-row"/>
    <style:style style:name="Cell2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9" style:family="paragraph" style:parent-style-name="Normal">
      <style:paragraph-properties fo:line-height="100%" fo:margin-bottom="0cm"/>
    </style:style>
    <style:style style:name="T55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2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0" style:family="paragraph" style:parent-style-name="Normal">
      <style:paragraph-properties fo:line-height="100%" fo:margin-bottom="0cm"/>
    </style:style>
    <style:style style:name="T56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90" style:family="table-row"/>
    <style:style style:name="Cell2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1" style:family="paragraph" style:parent-style-name="Normal">
      <style:paragraph-properties fo:line-height="100%" fo:margin-bottom="0cm"/>
    </style:style>
    <style:style style:name="T56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2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2" style:family="paragraph" style:parent-style-name="Normal">
      <style:paragraph-properties fo:line-height="100%" fo:margin-bottom="0cm"/>
    </style:style>
    <style:style style:name="T56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91" style:family="table-row"/>
    <style:style style:name="Cell2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3" style:family="paragraph" style:parent-style-name="Normal">
      <style:paragraph-properties fo:line-height="100%" fo:margin-bottom="0cm"/>
    </style:style>
    <style:style style:name="T56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2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4" style:family="paragraph" style:parent-style-name="Normal">
      <style:paragraph-properties fo:line-height="100%" fo:margin-bottom="0cm"/>
    </style:style>
    <style:style style:name="T56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92" style:family="table-row"/>
    <style:style style:name="Cell2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5" style:family="paragraph" style:parent-style-name="Normal">
      <style:paragraph-properties fo:line-height="100%" fo:margin-bottom="0cm"/>
    </style:style>
    <style:style style:name="T56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565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2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6" style:family="paragraph" style:parent-style-name="Normal">
      <style:paragraph-properties fo:line-height="100%" fo:margin-bottom="0cm"/>
    </style:style>
    <style:style style:name="T56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93" style:family="table-row"/>
    <style:style style:name="Cell2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7" style:family="paragraph" style:parent-style-name="Normal">
      <style:paragraph-properties fo:line-height="100%" fo:margin-bottom="0cm"/>
    </style:style>
    <style:style style:name="T56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2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8" style:family="paragraph" style:parent-style-name="Normal">
      <style:paragraph-properties fo:line-height="100%" fo:margin-bottom="0cm"/>
    </style:style>
    <style:style style:name="T56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94" style:family="table-row"/>
    <style:style style:name="Cell2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9" style:family="paragraph" style:parent-style-name="Normal">
      <style:paragraph-properties fo:line-height="100%" fo:margin-bottom="0cm"/>
    </style:style>
    <style:style style:name="T56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2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0" style:family="paragraph" style:parent-style-name="Normal">
      <style:paragraph-properties fo:line-height="100%" fo:margin-bottom="0cm"/>
    </style:style>
    <style:style style:name="T57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US" fo:country-asian="GB" fo:country-complex="SA"/>
    </style:style>
    <style:style style:name="Row95" style:family="table-row"/>
    <style:style style:name="Cell2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1" style:family="paragraph" style:parent-style-name="Normal">
      <style:paragraph-properties fo:line-height="100%" fo:margin-bottom="0cm"/>
    </style:style>
    <style:style style:name="T57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2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2" style:family="paragraph" style:parent-style-name="Normal">
      <style:paragraph-properties fo:line-height="100%" fo:margin-bottom="0cm"/>
    </style:style>
    <style:style style:name="T57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96" style:family="table-row"/>
    <style:style style:name="Cell2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3" style:family="paragraph" style:parent-style-name="Normal">
      <style:paragraph-properties fo:line-height="100%" fo:margin-bottom="0cm"/>
    </style:style>
    <style:style style:name="T57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2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4" style:family="paragraph" style:parent-style-name="Normal">
      <style:paragraph-properties fo:line-height="100%" fo:margin-bottom="0cm"/>
    </style:style>
    <style:style style:name="T57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97" style:family="table-row"/>
    <style:style style:name="Cell2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5" style:family="paragraph" style:parent-style-name="Normal">
      <style:paragraph-properties fo:line-height="100%" fo:margin-bottom="0cm"/>
    </style:style>
    <style:style style:name="T57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2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6" style:family="paragraph" style:parent-style-name="Normal">
      <style:paragraph-properties fo:line-height="100%" fo:margin-bottom="0cm"/>
    </style:style>
    <style:style style:name="T57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98" style:family="table-row"/>
    <style:style style:name="Cell2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7" style:family="paragraph" style:parent-style-name="Normal">
      <style:paragraph-properties fo:line-height="100%" fo:margin-bottom="0cm"/>
    </style:style>
    <style:style style:name="T57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2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8" style:family="paragraph" style:parent-style-name="Normal">
      <style:paragraph-properties fo:line-height="100%" fo:margin-bottom="0cm"/>
    </style:style>
    <style:style style:name="T57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578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579" style:family="paragraph" style:parent-style-name="Normal"/>
  </office:automatic-styles>
  <office:body>
    <office:text>
      <text:h text:style-name="P1" text:outline-level="2"><text:span text:style-name="T1_1">Annual<text:s/>Review<text:s/>Template<text:s/></text:span></text:h>
      <text:p text:style-name="P2"/>
      <table:table table:style-name="Table1">
        <table:table-column table:style-name="Column1"/>
        <table:table-column table:style-name="Column2"/>
        <table:table-column table:style-name="Column3"/>
        <table:table-row table:style-name="Row1">
          <table:table-cell table:style-name="Cell1" table:number-columns-spanned="3">
            <text:p text:style-name="P3"><text:span text:style-name="T3_1">Title:<text:s text:c="2"/></text:span><text:span text:style-name="T3_2">National<text:s/>Governance<text:s/>Programme<text:s/>(NGP)</text:span></text:p>
          </table:table-cell>
          <table:covered-table-cell/>
          <table:covered-table-cell/>
        </table:table-row>
        <table:table-row table:style-name="Row2">
          <table:table-cell table:style-name="Cell2" table:number-columns-spanned="2">
            <text:p text:style-name="P4"><text:span text:style-name="T4_1">Programme<text:s/>Value<text:s/>£<text:s/>(full<text:s/>life):<text:s/></text:span><text:span text:style-name="T4_2">4,850,000</text:span></text:p>
          </table:table-cell>
          <table:covered-table-cell/>
          <table:table-cell table:style-name="Cell3">
            <text:p text:style-name="P5"><text:span text:style-name="T5_1">Review<text:s/></text:span><text:span text:style-name="T5_2">d</text:span><text:span text:style-name="T5_3">ate:<text:s/></text:span><text:span text:style-name="T5_4">Oct<text:s/>2025</text:span></text:p>
          </table:table-cell>
        </table:table-row>
        <table:table-row table:style-name="Row3">
          <table:table-cell table:style-name="Cell4">
            <text:p text:style-name="P6"><text:span text:style-name="T6_1">Programme<text:s/></text:span><text:span text:style-name="T6_2">Code:</text:span><text:span text:style-name="T6_3"><text:s/></text:span></text:p>
            <text:p text:style-name="P7"><text:span text:style-name="T7_1">301304</text:span></text:p>
          </table:table-cell>
          <table:table-cell table:style-name="Cell5">
            <text:p text:style-name="P8"><text:span text:style-name="T8_1">AMP<text:s/>start<text:s/>d</text:span><text:span text:style-name="T8_2">ate:</text:span><text:span text:style-name="T8_3"><text:s/></text:span><text:span text:style-name="T8_4">(Actual)<text:s/>28/11/23</text:span></text:p>
          </table:table-cell>
          <table:table-cell table:style-name="Cell6">
            <text:p text:style-name="P9"><text:span text:style-name="T9_1">AMP<text:s/>end<text:s/>d</text:span><text:span text:style-name="T9_2">ate:</text:span><text:span text:style-name="T9_3"><text:s/>30/06/28</text:span></text:p>
          </table:table-cell>
        </table:table-row>
      </table:table>
      <text:p text:style-name="P10"/>
      <text:p text:style-name="P11"><text:span text:style-name="T11_1">Summary<text:s/>of<text:s/>Programme<text:s/>Performance<text:s/></text:span></text:p>
      <table:table table:style-name="Table2"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row table:style-name="Row4">
          <table:table-cell table:style-name="Cell7">
            <text:p text:style-name="P12"><text:span text:style-name="T12_1">Year</text:span></text:p>
          </table:table-cell>
          <table:table-cell table:style-name="Cell8">
            <text:p text:style-name="P13"><text:span text:style-name="T13_1">2024</text:span></text:p>
          </table:table-cell>
          <table:table-cell table:style-name="Cell9">
            <text:p text:style-name="P14"><text:span text:style-name="T14_1">2025</text:span></text:p>
          </table:table-cell>
          <table:table-cell table:style-name="Cell10">
            <text:p text:style-name="P15"/>
          </table:table-cell>
          <table:table-cell table:style-name="Cell11">
            <text:p text:style-name="P16"/>
          </table:table-cell>
          <table:table-cell table:style-name="Cell12">
            <text:p text:style-name="P17"/>
          </table:table-cell>
          <table:table-cell table:style-name="Cell13">
            <text:p text:style-name="P18"/>
          </table:table-cell>
          <table:table-cell table:style-name="Cell14">
            <text:p text:style-name="P19"/>
          </table:table-cell>
          <table:table-cell table:style-name="Cell15">
            <text:p text:style-name="P20"/>
          </table:table-cell>
        </table:table-row>
        <table:table-row table:style-name="Row5">
          <table:table-cell table:style-name="Cell16">
            <text:p text:style-name="P21"><text:span text:style-name="T21_1">Overall<text:s/>Output<text:s/>Score</text:span></text:p>
          </table:table-cell>
          <table:table-cell table:style-name="Cell17">
            <text:p text:style-name="P22"><text:span text:style-name="T22_1">B</text:span></text:p>
          </table:table-cell>
          <table:table-cell table:style-name="Cell18">
            <text:p text:style-name="P23"><text:span text:style-name="T23_1">B</text:span></text:p>
          </table:table-cell>
          <table:table-cell table:style-name="Cell19">
            <text:p text:style-name="P24"/>
          </table:table-cell>
          <table:table-cell table:style-name="Cell20">
            <text:p text:style-name="P25"/>
          </table:table-cell>
          <table:table-cell table:style-name="Cell21">
            <text:p text:style-name="P26"/>
          </table:table-cell>
          <table:table-cell table:style-name="Cell22">
            <text:p text:style-name="P27"/>
          </table:table-cell>
          <table:table-cell table:style-name="Cell23">
            <text:p text:style-name="P28"/>
          </table:table-cell>
          <table:table-cell table:style-name="Cell24">
            <text:p text:style-name="P29"/>
          </table:table-cell>
        </table:table-row>
        <table:table-row table:style-name="Row6">
          <table:table-cell table:style-name="Cell25">
            <text:p text:style-name="P30"><text:span text:style-name="T30_1">Risk<text:s/>Rating</text:span><text:span text:style-name="T30_2"><text:s/></text:span></text:p>
          </table:table-cell>
          <table:table-cell table:style-name="Cell26">
            <text:p text:style-name="P31"><text:span text:style-name="T31_1">Moderate</text:span></text:p>
          </table:table-cell>
          <table:table-cell table:style-name="Cell27">
            <text:p text:style-name="P32"><text:span text:style-name="T32_1">Moderate</text:span></text:p>
          </table:table-cell>
          <table:table-cell table:style-name="Cell28">
            <text:p text:style-name="P33"/>
          </table:table-cell>
          <table:table-cell table:style-name="Cell29">
            <text:p text:style-name="P34"/>
          </table:table-cell>
          <table:table-cell table:style-name="Cell30">
            <text:p text:style-name="P35"/>
          </table:table-cell>
          <table:table-cell table:style-name="Cell31">
            <text:p text:style-name="P36"/>
          </table:table-cell>
          <table:table-cell table:style-name="Cell32">
            <text:p text:style-name="P37"/>
          </table:table-cell>
          <table:table-cell table:style-name="Cell33">
            <text:p text:style-name="P38"/>
          </table:table-cell>
        </table:table-row>
      </table:table>
      <text:p text:style-name="P39"/>
      <table:table table:style-name="Table3">
        <table:table-column table:style-name="Column13"/>
        <table:table-column table:style-name="Column14"/>
        <table:table-row table:style-name="Row7">
          <table:table-cell table:style-name="Cell34">
            <text:p text:style-name="P40"><text:span text:style-name="T40_1">DevTracker<text:s/>Link<text:s/>to<text:s/>Business<text:s/>Case:<text:s/></text:span></text:p>
          </table:table-cell>
          <table:table-cell table:style-name="Cell35">
            <text:p text:style-name="P41"><text:span text:style-name="T41_1"><text:a xlink:type="simple" xlink:href="https://iati.fcdo.gov.uk/iati_documents/D0004395.odt"><text:span text:style-name="T41_2">https://iati.fcdo.gov.uk/iati_documents/D0004395.odt</text:span></text:a></text:span></text:p>
          </table:table-cell>
        </table:table-row>
        <table:table-row table:style-name="Row8">
          <table:table-cell table:style-name="Cell36">
            <text:p text:style-name="P42"><text:span text:style-name="T42_1">DevTracker<text:s/>Link<text:s/>to<text:s/></text:span><text:span text:style-name="T42_2">results<text:s/>framework</text:span><text:span text:style-name="T42_3">:<text:s/></text:span></text:p>
          </table:table-cell>
          <table:table-cell table:style-name="Cell37">
            <text:p text:style-name="P43"><text:span text:style-name="T43_1"><text:a xlink:type="simple" xlink:href="https://iati.fcdo.gov.uk/iati_documents/D0006055.xlsx"><text:span text:style-name="T43_2">https://iati.fcdo.gov.uk/iati_documents/D0006055.xlsx</text:span></text:a></text:span></text:p>
          </table:table-cell>
        </table:table-row>
      </table:table>
      <text:p text:style-name="P44"/>
      <text:p text:style-name="P45"><text:span text:style-name="T45_1">A.<text:s/></text:span><text:span text:style-name="T45_2">SUMMARY<text:s/>AND<text:s/>OVERVIEW<text:s/></text:span></text:p>
      <text:p text:style-name="P46"/>
      <text:p text:style-name="P47"><text:span text:style-name="T47_1">Description<text:s/>of<text:s/>programme</text:span></text:p>
      <text:p text:style-name="P48"/>
      <text:p text:style-name="P49"><text:span text:style-name="T49_1">The<text:s/>National<text:s/>Governance<text:s/>Programme<text:s/>(NGP)<text:s/>is<text:s/>a<text:s/>five-year<text:s/>programme<text:s/>that<text:s/>is<text:s/>designed<text:s/>to<text:s/>enhance<text:s/>governance<text:s/>mechanisms<text:s/>across<text:s/>Pakistan,<text:s/>with<text:s/>a<text:s/>particular<text:s/>emphasis<text:s/>on<text:s/>strengthening<text:s/>coordination<text:s/>within<text:s/>the<text:s/>federal<text:s/>government<text:s/>and<text:s/>between<text:s/>federal<text:s/>and<text:s/>provincial<text:s/>governments.<text:s/>It<text:s/>pursues<text:s/>an<text:s/>issues-based<text:s/>approach,<text:s/>working<text:s/>with<text:s/>stakeholders<text:s/>on<text:s/>priority<text:s/>policy<text:s/>and<text:s/>reform<text:s/>issues<text:s/>to<text:s/>both<text:s/>address<text:s/>those<text:s/>issues<text:s/>as<text:s/>well<text:s/>as<text:s/>to<text:s/>improve<text:s/>and<text:s/>demonstrate<text:s/>successful<text:s/>government<text:s/>coordination<text:s/>reforms.<text:s/>Ultimately<text:s/>the<text:s/>NGP<text:s/>seeks<text:s/>to<text:s/>contribute<text:s/>to<text:s/>enhanced<text:s/>state<text:s/>effectiveness<text:s/>and<text:s/>resilience.</text:span></text:p>
      <text:p text:style-name="P50"><text:span text:style-name="T50_1">The<text:s/>key<text:s/>objectives<text:s/>of<text:s/>the<text:s/>programme<text:s/>include<text:s/>(</text:span><text:span text:style-name="T50_2">i</text:span><text:span text:style-name="T50_3">)<text:s/>strengthening<text:s/>the<text:s/>capacity<text:s/>of<text:s/>line<text:s/>ministries<text:s/>for<text:s/>national<text:s/>planning<text:s/>and<text:s/>implementation,<text:s/>ensuring<text:s/>that<text:s/>plans<text:s/>are<text:s/>well-aligned,<text:s/>cost-effective,<text:s/>and<text:s/>targeted;<text:s/>(ii)<text:s text:c="2"/>enhancing<text:s/>inter-governmental<text:s/>coordination<text:s/>by<text:s/>improving<text:s/>the<text:s/>functionality<text:s/>and<text:s/>effectiveness<text:s/>of<text:s/>statutory<text:s/>coordination<text:s/>forums<text:s/>such<text:s/>as<text:s/>the<text:s/>National<text:s/>Economic<text:s/>Council<text:s/>(NEC)<text:s/>and<text:s/>the<text:s/>Council<text:s/>of<text:s/>Common<text:s/>Interests<text:s/>(CCI);<text:s/>(iii)<text:s/>prioritising<text:s/>and<text:s/>mobilising<text:s/>a<text:s/>coordinated<text:s/>response<text:s/>around<text:s/>national<text:s/>policy<text:s/>issues,<text:s/>securing<text:s/>high-level<text:s/>prioritisation<text:s/>across<text:s/>governments;<text:s/>and<text:s/>(iv)<text:s/>improving<text:s/>parliamentary<text:s/>oversight<text:s/>by<text:s/>strengthening<text:s/>the<text:s/>capacity<text:s/>of<text:s/>parliamentary<text:s/>committees<text:s/>to<text:s/>monitor<text:s/>and<text:s/>evaluate<text:s/>government<text:s/>actions<text:s/>and<text:s/>policies.</text:span></text:p>
      <text:p text:style-name="P51"><text:span text:style-name="T51_1">Summary<text:s/>supporting<text:s/>narrative<text:s/>for<text:s/>the<text:s/>overall<text:s/>score<text:s/>in<text:s/>this<text:s/>review</text:span></text:p>
      <text:p text:style-name="P52"><text:span text:style-name="T52_1">The<text:s/>programme<text:s/>began<text:s/>in<text:s/>November<text:s/>2023.<text:s/>The<text:s/>principal<text:s/>implementing<text:s/>partner<text:s/>–<text:s/>UNDP<text:s/>Pakistan<text:s/>–<text:s/>was<text:s/>mobilised<text:s/>in<text:s/>December<text:s/>2023<text:s/>and<text:s/>a<text:s/>six-month<text:s/>inception<text:s/>phase<text:s/>ran<text:s/>from<text:s/>January<text:s/>to<text:s/>June<text:s/>2024.<text:s/>This<text:s/>Annual<text:s/>Review<text:s/>(AR)<text:s/>covers<text:s/>a<text:s/>reporting<text:s/>period<text:s/>from<text:s/>November<text:s/>2024<text:s/>to<text:s/>October<text:s/>2025.<text:s/></text:span></text:p>
      <text:p text:style-name="P53"><text:span text:style-name="T53_1">T</text:span><text:span text:style-name="T53_2">he<text:s/>programme<text:s/>has<text:s/>matured<text:s/>significantly<text:s/>in<text:s/>its<text:s/>second<text:s/>year</text:span><text:span text:style-name="T53_3">.<text:s/>In<text:s/>the<text:s/>second<text:s/>half<text:s/>of<text:s/>the<text:s/></text:span><text:span text:style-name="T53_4">review<text:s/>period,<text:s/>particularly,</text:span><text:span text:style-name="T53_5"><text:s/>it<text:s/>has</text:span><text:span text:style-name="T53_6"><text:s/></text:span><text:span text:style-name="T53_7">mov</text:span><text:span text:style-name="T53_8">ed</text:span><text:span text:style-name="T53_9"><text:s/>from<text:s/>analysis<text:s/>to<text:s/>action</text:span><text:span text:style-name="T53_10">,<text:s/></text:span><text:span text:style-name="T53_11">selecting<text:s/>focus<text:s/>themes<text:s/>and<text:s/></text:span><text:span text:style-name="T53_12">establishing<text:s/>a<text:s/>set<text:s/>of<text:s/></text:span><text:span text:style-name="T53_13">promising<text:s/></text:span><text:span text:style-name="T53_14">relationships<text:s/>and<text:s/></text:span><text:span text:style-name="T53_15">activities</text:span><text:span text:style-name="T53_16"><text:s/>in<text:s/>each<text:s/>of<text:s/>the<text:s/>output<text:s/>areas</text:span><text:span text:style-name="T53_17">.<text:s/>Embedded<text:s/></text:span><text:span text:style-name="T53_18">technical<text:s/>assistance</text:span><text:span text:style-name="T53_19"><text:s/>is<text:s/>now</text:span><text:span text:style-name="T53_20"><text:s/>operational<text:s/>in<text:s/>multiple<text:s/>federal<text:s/>ministries<text:s/>and<text:s/>provincial<text:s/>departments.</text:span><text:span text:style-name="T53_21"><text:s/>The<text:s/></text:span><text:span text:style-name="T53_22">technical<text:s/>assistance<text:s/>deployed</text:span><text:span text:style-name="T53_23"><text:s/></text:span><text:span text:style-name="T53_24">has<text:s/></text:span><text:span text:style-name="T53_25">received<text:s/></text:span><text:span text:style-name="T53_26">very<text:s/>positive<text:s/>responses<text:s/>from<text:s/>partners.</text:span><text:span text:style-name="T53_27"><text:s/></text:span></text:p>
      <text:p text:style-name="P54"><text:span text:style-name="T54_1">Output<text:s/>3</text:span><text:span text:style-name="T54_2"><text:s/>employs<text:s/>whole-of-government<text:s/>approach<text:s/>to<text:s/>deal<text:s/>with<text:s/>inter-ministerial<text:s/>and<text:s/>inter-governmental<text:s/>issues<text:s/>of<text:s/>national<text:s/>importance.<text:s/>This</text:span><text:span text:style-name="T54_3"><text:s/>has<text:s/>delivered<text:s/></text:span><text:span text:style-name="T54_4">strong</text:span><text:span text:style-name="T54_5"><text:s/>results,<text:s/>with<text:s/>clear<text:s/>contributions<text:s/>to<text:s/></text:span><text:span text:style-name="T54_6">the<text:s/>NGP’s<text:s/>core<text:s/></text:span><text:span text:style-name="T54_7">o</text:span><text:span text:style-name="T54_8">utcome<text:s/>of<text:s/>strengthened<text:s/>institutional<text:s/>coordination.<text:s/></text:span><text:span text:style-name="T54_9">The<text:s/>PM's<text:s/>Strategic<text:s/>Reforms<text:s/>Roadmap</text:span><text:span text:style-name="T54_10"><text:s/>process<text:s/>has<text:s/>strong<text:s/>momentum</text:span><text:span text:style-name="T54_11">,<text:s/>supporting<text:s/>10<text:s/>roadmaps</text:span><text:span text:style-name="T54_12"><text:s/>(for<text:s/>Information<text:s/>Technology<text:s/>(IT),<text:s/>Finance,<text:s/>Power,<text:s/>Federal<text:s/>Board<text:s/>of<text:s/>Revenue<text:s/>(FBR),</text:span><text:span text:style-name="T54_13"><text:s/>Privatisation<text:s/>Commission,<text:s/>Board<text:s/>of<text:s/>Investment,<text:s/>Commerce,<text:s/></text:span><text:span text:style-name="T54_14">Petroleum,<text:s/></text:span><text:span text:style-name="T54_15">Food<text:s/>Security<text:s/>and<text:s/>Industries)</text:span><text:span text:style-name="T54_16"><text:s/>that<text:s/>have<text:s/>contributed<text:s/>to</text:span><text:span text:style-name="T54_17"><text:s/>progress<text:s/>on<text:s/>high<text:s/>profile<text:s/>reforms<text:s/></text:span><text:span text:style-name="T54_18">on</text:span><text:span text:style-name="T54_19"><text:s/>longstanding<text:s/>challenges</text:span><text:span text:style-name="T54_20">,</text:span><text:span text:style-name="T54_21"><text:s/>for<text:s/></text:span><text:span text:style-name="T54_22">example,<text:s/></text:span><text:span text:style-name="T54_23">tariff<text:s/>rationalisation</text:span><text:span text:style-name="T54_24"><text:s/>for<text:s/>Pakistan</text:span><text:span text:style-name="T54_25">.<text:s/>Activities<text:s/>are</text:span><text:span text:style-name="T54_26"><text:s/>in<text:s/>strong<text:s/>alignment<text:s/>with<text:s/>Government<text:s/>of<text:s/>Pakistan’s<text:s/>priorities<text:s/>around</text:span><text:span text:style-name="T54_27"><text:s/>results-driven,<text:s/>delivery-focused<text:s/>governance<text:s/></text:span><text:span text:style-name="T54_28">and<text:s/>have<text:s/>established<text:s/>a<text:s/>platform<text:s/>for<text:s/>further<text:s/>delivery.</text:span><text:span text:style-name="T54_29"><text:s/></text:span></text:p>
      <text:p text:style-name="P55"><text:span text:style-name="T55_1">Other<text:s/>outputs<text:s/>have<text:s/>also<text:s/>delivered<text:s/></text:span><text:span text:style-name="T55_2">c</text:span><text:span text:style-name="T55_3">oncrete<text:s/>achievement</text:span><text:span text:style-name="T55_4">s</text:span><text:span text:style-name="T55_5"><text:s/></text:span><text:span text:style-name="T55_6">including<text:s/>effective<text:s/></text:span><text:span text:style-name="T55_7">support<text:s/>for<text:s/></text:span><text:span text:style-name="T55_8">Nationally<text:s/>Determined<text:s/>Contributions</text:span><text:span text:style-name="T55_9"><text:s/></text:span><text:span text:style-name="T55_10">that<text:s/>will<text:s/>be<text:s/>submitted<text:s/>in<text:s/>2025<text:s/>under<text:s/>Paris<text:s/>Agreement<text:s/></text:span><text:span text:style-name="T55_11">(</text:span><text:span text:style-name="T55_12">NDC<text:s/>3.0</text:span><text:span text:style-name="T55_13">)</text:span><text:span text:style-name="T55_14">,<text:s/></text:span><text:span text:style-name="T55_15">support<text:s/>to<text:s/>provincial<text:s/>pensions<text:s/>reform<text:s/>and<text:s/></text:span><text:span text:style-name="T55_16">a<text:s/></text:span><text:span text:style-name="T55_17">Development<text:s/>Aid<text:s/>Effectiveness<text:s/>Dashboard</text:span><text:span text:style-name="T55_18">.</text:span><text:span text:style-name="T55_19"><text:s/>However,<text:s/>they<text:s/>are<text:s/></text:span><text:span text:style-name="T55_20">largely<text:s/>of<text:s/>smaller<text:s/>scale<text:s/>or<text:s/></text:span><text:span text:style-name="T55_21">at<text:s/>an<text:s/>earlier<text:s/>stage<text:s/>in<text:s/>the<text:s/>delivery<text:s/>cycle.</text:span><text:span text:style-name="T55_22"><text:s/></text:span><text:span text:style-name="T55_23"><text:s/></text:span></text:p>
      <text:p text:style-name="P56"><text:span text:style-name="T56_1">Calculated<text:s/>on<text:s/>the<text:s/>output<text:s/></text:span><text:span text:style-name="T56_2">scoring,<text:s/>the<text:s/>programme<text:s/>has<text:s/>achieved<text:s/>a<text:s/>score<text:s/>of</text:span><text:span text:style-name="T56_3"><text:s/></text:span><text:span text:style-name="T56_4">B</text:span><text:span text:style-name="T56_5"><text:s/>for<text:s/>this<text:s/>reporting<text:s/>period.<text:s/>However,<text:s/>this<text:s/></text:span><text:span text:style-name="T56_6">also<text:s/></text:span><text:span text:style-name="T56_7">reflects<text:s/>a<text:s/>level<text:s/>of<text:s/></text:span><text:span text:style-name="T56_8">logframe</text:span><text:span text:style-name="T56_9"><text:s/>ambition<text:s/>below<text:s/>the<text:s/>threshold<text:s/>that<text:s/>this<text:s/></text:span><text:span text:style-name="T56_10">review<text:s/></text:span><text:span text:style-name="T56_11">believes<text:s/>a<text:s/>programme<text:s/>like<text:s/>NGP<text:s/>should</text:span><text:span text:style-name="T56_12"><text:s/></text:span><text:span text:style-name="T56_13">target<text:s/>and</text:span><text:span text:style-name="T56_14"><text:s/></text:span><text:span text:style-name="T56_15">notes<text:s/></text:span><text:span text:style-name="T56_16">a<text:s/>number<text:s/>of</text:span><text:span text:style-name="T56_17"><text:s/></text:span><text:span text:style-name="T56_18">areas<text:s/></text:span><text:span text:style-name="T56_19">of<text:s/></text:span><text:span text:style-name="T56_20">strategic<text:s/></text:span><text:span text:style-name="T56_21">significance<text:s/></text:span><text:span text:style-name="T56_22">where<text:s/></text:span><text:span text:style-name="T56_23">the<text:s/>programme<text:s/>is<text:s/></text:span><text:span text:style-name="T56_24">underperforming<text:s/>(see<text:s/>recommendations<text:s/>below).<text:s/></text:span><text:span text:style-name="T56_25">A<text:s/>central<text:s/>recommendation<text:s/>of<text:s/>this<text:s/>review<text:s/>is<text:s/>to<text:s/>review<text:s/>the<text:s/></text:span><text:span text:style-name="T56_26">logframe</text:span><text:span text:style-name="T56_27"><text:s/>targets<text:s/>and<text:s/>set<text:s/>ambition<text:s/>more<text:s/>appropriately<text:s/>at<text:s/>a<text:s/>higher<text:s/>level,<text:s/>early<text:s/>in<text:s/>the<text:s/>next<text:s/>reporting<text:s/>year.</text:span></text:p>
      <text:p text:style-name="P57"><text:span text:style-name="T57_1">Major<text:s/>lessons<text:s/>and<text:s/>recommendations<text:s/>for<text:s/>the<text:s/>year<text:s/>ahead</text:span></text:p>
      <text:p text:style-name="P58"><text:span text:style-name="T58_1">Many<text:s/>of<text:s/>the<text:s/>challenges<text:s/>identified<text:s/>in<text:s/>the<text:s/>2024<text:s/>annual<text:s/>review<text:s/>remain<text:s/>–<text:s/></text:span><text:span text:style-name="T58_2">complexity<text:s/>of<text:s/>coordination,<text:s/>changes<text:s/>in<text:s/>counterparts,<text:s/>keeping<text:s/>pace<text:s/>with<text:s/>counterpar</text:span><text:span text:style-name="T58_3">t</text:span><text:span text:style-name="T58_4"><text:s/>requests</text:span><text:span text:style-name="T58_5"><text:s/></text:span><text:span text:style-name="T58_6">and<text:s/>the<text:s/>challenges<text:s/>of<text:s/>selecting<text:s/>issues<text:s/>that<text:s/></text:span><text:span text:style-name="T58_7">have<text:s/>the<text:s/>potential<text:s/>for<text:s/>influence<text:s/>and<text:s/>significant<text:s/>development<text:s/>impact,<text:s/>but<text:s/></text:span><text:span text:style-name="T58_8">are<text:s/>not<text:s/>too<text:s/>contentious<text:s/>to<text:s/>mean<text:s/>that<text:s/>no<text:s/>progress<text:s/>is<text:s/>possible</text:span><text:span text:style-name="T58_9">.<text:s/></text:span><text:span text:style-name="T58_10">However,<text:s/>these<text:s/>should<text:s/>largely<text:s/>be<text:s/>seen<text:s/>as<text:s/>the<text:s/>operating<text:s/>environment<text:s/>for<text:s/>what<text:s/>is<text:s/>a<text:s/>challenging,<text:s/>but<text:s/>potentially<text:s/>high<text:s/>reward,<text:s/>programme.<text:s/></text:span><text:span text:style-name="T58_11">More<text:s/>r</text:span><text:span text:style-name="T58_12">egular<text:s/>update<text:s/>of</text:span><text:span text:style-name="T58_13"><text:s/></text:span><text:span text:style-name="T58_14">p</text:span><text:span text:style-name="T58_15">r</text:span><text:span text:style-name="T58_16">o</text:span><text:span text:style-name="T58_17">gramme’s<text:s/>risk<text:s/>profile<text:s/></text:span><text:span text:style-name="T58_18">should<text:s/>be<text:s/>to<text:s/>scan</text:span><text:span text:style-name="T58_19"><text:s/>for<text:s/>risks<text:s/>and<text:s/>enable<text:s/>a<text:s/></text:span><text:span text:style-name="T58_20">timelier</text:span><text:span text:style-name="T58_21"><text:s/>respon</text:span><text:span text:style-name="T58_22">se<text:s/>in<text:s/>support<text:s/>of<text:s/></text:span><text:span text:style-name="T58_23">programme<text:s/>delivery<text:s/></text:span><text:span text:style-name="T58_24">associated</text:span><text:span text:style-name="T58_25"><text:s/>risks.</text:span></text:p>
      <text:p text:style-name="P59"><text:span text:style-name="T59_1">Many<text:s/>of<text:s/>the<text:s/>recommendations<text:s/>in<text:s/>the<text:s/>2024<text:s/>annual<text:s/>review<text:s/>aimed<text:s/>to<text:s/>support<text:s/>the<text:s/>programme<text:s/>to<text:s/>operate<text:s/>more<text:s/>effectively<text:s/>in<text:s/>that<text:s/>environment.</text:span><text:span text:style-name="T59_2"><text:s/></text:span><text:span text:style-name="T59_3">Following<text:s/></text:span><text:span text:style-name="T59_4">those<text:s/>recommendations</text:span><text:span text:style-name="T59_5"><text:s/>the<text:s/>programme<text:s/>has<text:s/>made<text:s/>progress<text:s/>putting<text:s/>in<text:s/>place<text:s/>an<text:s/>adaptive<text:s/>management<text:s/>approach,<text:s/>increasing<text:s/>speed<text:s/>of<text:s/>mobilisation,<text:s/>rebalancing<text:s/>and<text:s/>restructuring<text:s/>the<text:s/></text:span><text:span text:style-name="T59_6">logframe</text:span><text:span text:style-name="T59_7">,<text:s/>improving<text:s/>cross-mission<text:s/>coordination<text:s/>and<text:s/>conducting<text:s/>stakeholder<text:s/>consultation.<text:s/>However,<text:s/>given<text:s/>the<text:s/>ambition<text:s/>and<text:s/>complexity<text:s/>of<text:s/>the<text:s/>programme,<text:s/>current<text:s/>approaches<text:s/>are<text:s/>not<text:s/>sufficient<text:s/>to<text:s/>effectively<text:s/>manage<text:s/>risk<text:s/>and<text:s/>optimise<text:s/>impact.</text:span></text:p>
      <text:p text:style-name="P60"><text:span text:style-name="T60_1">Recommendation<text:s/>1:</text:span><text:span text:style-name="T60_2"><text:s/></text:span><text:span text:style-name="T60_3">Improve<text:s/>sectoral<text:s/>strategy.<text:s/></text:span><text:span text:style-name="T60_4">The<text:s/>programme<text:s/>has<text:s/></text:span><text:span text:style-name="T60_5">opened<text:s/>up</text:span><text:span text:style-name="T60_6"><text:s/>a<text:s/>set<text:s/>of</text:span><text:span text:style-name="T60_7"><text:s/></text:span><text:span text:style-name="T60_8">issue-based</text:span><text:span text:style-name="T60_9"><text:s/>opportunities<text:s/>contributing<text:s/>to<text:s/>stated<text:s/>outcomes<text:s/>and<text:s/>impact<text:s/>in<text:s/></text:span><text:span text:style-name="T60_10">a<text:s/>number<text:s/>of</text:span><text:span text:style-name="T60_11"><text:s/>target<text:s/>sectors</text:span><text:span text:style-name="T60_12">,<text:s/>across<text:s/>multiple<text:s/>outputs</text:span><text:span text:style-name="T60_13">.<text:s/>Given<text:s/>the<text:s/>current<text:s/>stage<text:s/>of<text:s/>the<text:s/>programme<text:s/>much<text:s/>of<text:s/>th</text:span><text:span text:style-name="T60_14">e</text:span><text:span text:style-name="T60_15"><text:s/>activity<text:s/>is<text:s/>best<text:s/>viewed<text:s/>as<text:s/>piloting<text:s/>and<text:s/>subjected<text:s/>to<text:s/>ongoing<text:s/>assessment<text:s/>of<text:s/>relevance<text:s/>to<text:s/>the<text:s/></text:span><text:span text:style-name="T60_16">pro</text:span><text:span text:style-name="T60_17">gramme</text:span><text:span text:style-name="T60_18"><text:s/>objectives,<text:s/>potential<text:s/>for<text:s/>further<text:s/>expansion<text:s/>or<text:s/>closure.</text:span><text:span text:style-name="T60_19"><text:s/></text:span><text:span text:style-name="T60_20">T</text:span><text:span text:style-name="T60_21">he<text:s/>interventions<text:s/></text:span><text:span text:style-name="T60_22">have<text:s/>greater<text:s/></text:span><text:span text:style-name="T60_23">prospect<text:s/>for<text:s/>impact<text:s/>if<text:s/>coordinated<text:s/>effectively.</text:span><text:span text:style-name="T60_24"><text:s/></text:span><text:span text:style-name="T60_25">Currently<text:s/>the<text:s/>programme<text:s/>does<text:s/>not<text:s/>have<text:s/>a<text:s/>robust<text:s/>framework<text:s/>for<text:s/>assessing<text:s/>those<text:s/>pilots.<text:s/>T</text:span><text:span text:style-name="T60_26">he<text:s/>programme<text:s/>should<text:s/>define<text:s/>a<text:s/>light<text:s/>touch<text:s/>theory<text:s/>of<text:s/>change<text:s/>for<text:s/>the<text:s/>selected<text:s/>sectors<text:s/>(e.g.<text:s/>power),<text:s/>where<text:s/>activities<text:s/>cut<text:s/>across<text:s/>multiple<text:s/>output<text:s/>areas.<text:s/>These<text:s/>should<text:s/>be<text:s/>simple,<text:s/>iterative<text:s/>and<text:s/>primarily<text:s/>used<text:s/>to<text:s/>support<text:s/>strategic<text:s/>decision<text:s/>making<text:s/>and<text:s/>learning<text:s/>within<text:s/>the<text:s/>programme.<text:s/></text:span><text:span text:style-name="T60_27">The<text:s/>UNDP<text:s/>team<text:s/>should<text:s/>develop<text:s/>an</text:span><text:span text:style-name="T60_28"><text:s/></text:span><text:span text:style-name="T60_29">approach</text:span><text:span text:style-name="T60_30">/criteria</text:span><text:span text:style-name="T60_31"><text:s/></text:span><text:span text:style-name="T60_32">to<text:s/>assess<text:s/>the<text:s/>feasibility<text:s/>of<text:s/>individual<text:s/>reform<text:s/>interventions</text:span><text:span text:style-name="T60_33">.</text:span><text:span text:style-name="T60_34"><text:s/></text:span><text:span text:style-name="T60_35">They<text:s/>should<text:s/>be<text:s/>based<text:s/>on<text:s/>our<text:s/>understanding<text:s/>of<text:s/>political<text:s/>economy<text:s/>in<text:s/>those<text:s/>sectors,<text:s/>define<text:s/>more<text:s/>clearly<text:s/>the<text:s/>different<text:s/>strategic<text:s/>approaches<text:s/>being<text:s/>tested<text:s/>in<text:s/>each<text:s/>sector,<text:s/>and<text:s/>enable<text:s/>more<text:s/>deliberate<text:s/></text:span><text:span text:style-name="T60_36">adaptive<text:s/></text:span><text:span text:style-name="T60_37">decision<text:s/>making</text:span><text:span text:style-name="T60_38">.<text:s/></text:span></text:p>
      <text:p text:style-name="P61"><text:span text:style-name="T61_1">Th</text:span><text:span text:style-name="T61_2">ose<text:s/>strategies<text:s/></text:span><text:span text:style-name="T61_3">should<text:s/>support<text:s/></text:span><text:span text:style-name="T61_4">the<text:s/>bimonthly<text:s/>strategy<text:s/>meetings<text:s/>to<text:s/>more<text:s/>effectively<text:s/></text:span><text:span text:style-name="T61_5">consider</text:span><text:span text:style-name="T61_6"><text:s/>cross-cutting</text:span><text:span text:style-name="T61_7"><text:s/>issues<text:s/>such<text:s/>as<text:s/>the<text:s/></text:span><text:span text:style-name="T61_8">optimal<text:s/></text:span><text:span text:style-name="T61_9">balance<text:s/>between<text:s/>provincial<text:s/>and<text:s/>federal<text:s/>activity</text:span><text:span text:style-name="T61_10">,<text:s/></text:span><text:span text:style-name="T61_11">how<text:s/>we<text:s/>are<text:s/>defining<text:s/>success<text:s/>of<text:s/>each<text:s/>activity<text:s/>(e.g.<text:s/>the<text:s/>balance<text:s/>between<text:s/>progress<text:s/>on<text:s/>an<text:s/>issue<text:s/>and<text:s/></text:span><text:span text:style-name="T61_12">influencing<text:s/>forms<text:s/>of<text:s/></text:span><text:span text:style-name="T61_13">coordination)</text:span><text:span text:style-name="T61_14"><text:s/>and</text:span><text:span text:style-name="T61_15"><text:s/>the<text:s/>approach<text:s/>to</text:span><text:span text:style-name="T61_16"><text:s/>optimis</text:span><text:span text:style-name="T61_17">ing</text:span><text:span text:style-name="T61_18"><text:s/>activities<text:s/>to<text:s/>influence<text:s/>coordination<text:s/>behaviour<text:s/>beyond<text:s/></text:span><text:span text:style-name="T61_19">the<text:s/>organisations</text:span><text:span text:style-name="T61_20"><text:s/>and<text:s/>mechanisms</text:span><text:span text:style-name="T61_21"><text:s/>where<text:s/>we<text:s/>are<text:s/>providing<text:s/>specific<text:s/>support</text:span><text:span text:style-name="T61_22">,<text:s/>including<text:s/>the<text:s/>degree<text:s/>of<text:s/>transparency<text:s/>and<text:s/>participation<text:s/>in<text:s/>programme<text:s/>activities</text:span><text:span text:style-name="T61_23">.</text:span><text:span text:style-name="T61_24"><text:s/></text:span><text:span text:style-name="T61_25">Action<text:s/>for:<text:s/>UNDP<text:s/>by<text:s/></text:span><text:span text:style-name="T61_26">end<text:s/>January<text:s/>2026.</text:span></text:p>
      <text:p text:style-name="P62"><text:span text:style-name="T62_1">Recommendation<text:s/></text:span><text:span text:style-name="T62_2">2</text:span><text:span text:style-name="T62_3">:<text:s/>Formalise<text:s/>cooperation<text:s/>with<text:s/>other<text:s/>BHC<text:s/>sectors.</text:span><text:span text:style-name="T62_4"><text:s/>There<text:s/></text:span><text:span text:style-name="T62_5">is</text:span><text:span text:style-name="T62_6"><text:s/>currently<text:s/>positive<text:s/>cooperation<text:s/>and<text:s/>clear<text:s/>benefits<text:s/>being<text:s/>derived<text:s/>from<text:s/>having<text:s/>a<text:s/>cross-cutting<text:s/>governance<text:s/>approach.<text:s/>However,<text:s/>particularly<text:s/>as<text:s/>sector<text:s/>programmes<text:s/>develop<text:s/>further,<text:s/>a<text:s/>more<text:s/>formal<text:s/>mechanism<text:s/>of<text:s/>ongoing<text:s/>review<text:s/>of<text:s/>the<text:s/>role<text:s/>that<text:s/>NGP<text:s/>is<text:s/>playing<text:s/>in<text:s/>relation<text:s/>to<text:s/>BHC<text:s/>sector<text:s/></text:span><text:span text:style-name="T62_7">programmes<text:s/></text:span><text:span text:style-name="T62_8">(for<text:s/>example,<text:s/>on<text:s/>climate<text:s/>and<text:s/>economic<text:s/>growth)</text:span><text:span text:style-name="T62_9"><text:s/>is<text:s/>required.</text:span><text:span text:style-name="T62_10"><text:s/>Ensuring<text:s/>that<text:s/>all<text:s/>concerned<text:s/>are<text:s/>clear<text:s/>when<text:s/>NGP<text:s/>is<text:s/></text:span><text:span text:style-name="T62_11">i</text:span><text:span text:style-name="T62_12">)<text:s/>improving<text:s/>the<text:s/>overall<text:s/>governance<text:s/>landscape<text:s/>to<text:s/>enable<text:s/>more<text:s/>effective<text:s/>delivery<text:s/>of<text:s/>sector<text:s/>program</text:span><text:span text:style-name="T62_13">me</text:span><text:span text:style-name="T62_14">s<text:s/>ii)<text:s/>playing<text:s/>a<text:s/>trailblazing<text:s/>role,<text:s/>opening<text:s/>space<text:s/>for<text:s/>larger<text:s/>activity<text:s/>through<text:s/>sectoral<text:s/>programmes<text:s/>iii)<text:s/>addressing<text:s/>a<text:s/>specific<text:s/>sectoral<text:s/>governance<text:s/>issue<text:s/>in<text:s/>lieu<text:s/>of<text:s/>activity<text:s/>within<text:s/>the<text:s/>sectoral<text:s/>programme<text:s/>or<text:s/>iv)<text:s/>taking<text:s/>advantage<text:s/>of<text:s/>openings<text:s/>created<text:s/>by<text:s/>sectoral<text:s/>programmes<text:s/>to<text:s/>address<text:s/>governance<text:s/>issues.<text:s/></text:span><text:span text:style-name="T62_15"><text:s/>Action<text:s/>for:<text:s/>SRO<text:s/>by<text:s/>end<text:s/>January<text:s/>2026.</text:span></text:p>
      <text:p text:style-name="P63"><text:span text:style-name="T63_1">Recommendation<text:s/></text:span><text:span text:style-name="T63_2">3</text:span><text:span text:style-name="T63_3">:<text:s/>Improve<text:s/>management<text:s/>mechanisms.<text:s/></text:span><text:span text:style-name="T63_4">While<text:s/>there<text:s/>have<text:s/>been<text:s/>clear<text:s/>improvements<text:s/></text:span><text:span text:style-name="T63_5">(for<text:s/>example<text:s/></text:span><text:span text:style-name="T63_6">procurement</text:span><text:span text:style-name="T63_7"><text:s/>of<text:s/>delivery<text:s/>firm<text:s/>for</text:span><text:span text:style-name="T63_8"><text:s/></text:span><text:span text:style-name="T63_9">roadmaps)<text:s/></text:span><text:span text:style-name="T63_10">over<text:s/>the<text:s/>course<text:s/>of<text:s/>the<text:s/>review<text:s/>period,</text:span><text:span text:style-name="T63_11"><text:s/>there<text:s/>remain</text:span><text:span text:style-name="T63_12"><text:s/>significant<text:s/>issues<text:s/>that<text:s/>need<text:s/>continued<text:s/>attention</text:span><text:span text:style-name="T63_13"><text:s/>by<text:s/>UNDP</text:span><text:span text:style-name="T63_14">,<text:s/>or<text:s/>other<text:s/>suppliers<text:s/>added<text:s/>to<text:s/>the<text:s/>programme</text:span><text:span text:style-name="T63_15">.<text:s/>F</text:span><text:span text:style-name="T63_16">urther<text:s/>efforts<text:s/>are<text:s/>required<text:s/>to<text:s/>improve<text:s/>financial<text:s/>management,<text:s/>ensure<text:s/>the<text:s/>capability<text:s/>is<text:s/>in<text:s/>place<text:s/>to<text:s/>rapidly<text:s/>mobilise<text:s/>support<text:s/>in<text:s/>response<text:s/>to<text:s/>requests<text:s/>and<text:s/>embed<text:s/>an<text:s/>adaptive<text:s/>management<text:s/>approach.</text:span><text:span text:style-name="T63_17"><text:s/></text:span><text:span text:style-name="T63_18">Particularly<text:s/>critical<text:s/>will<text:s/>be:<text:s/></text:span></text:p>
      <text:list text:style-name="LS39" xml:id="list0">
        <text:list-item>
          <text:p text:style-name="P64"><text:span text:style-name="T64_1">Technical<text:s/>e</text:span><text:span text:style-name="T64_2">xpertise</text:span><text:span text:style-name="T64_3"><text:s/>should<text:s/>be<text:s/>procured<text:s/>in<text:s/>line<text:s/>with<text:s/>core<text:s/></text:span><text:span text:style-name="T64_4">v</text:span><text:span text:style-name="T64_5">alue<text:s/>for<text:s/></text:span><text:span text:style-name="T64_6">m</text:span><text:span text:style-name="T64_7">oney<text:s/>principles:<text:s/>securing<text:s/>the<text:s/>right<text:s/>specialists,<text:s/>at<text:s/>the<text:s/>right<text:s/>time,<text:s/>and<text:s/>at<text:s/>a<text:s/>competitive<text:s/>rate.<text:s/>UNDP<text:s/>and<text:s/>its<text:s/>downstream<text:s/>partners<text:s/>should<text:s/>establish<text:s/>a<text:s/>broad<text:s/>technical<text:s/>advisory<text:s/>pool<text:s/>comprising<text:s/>both<text:s/>international<text:s/>and<text:s/>national<text:s/>experts.<text:s/>This<text:s/>pool<text:s/>should<text:s/>integrate<text:s/>sector-specific<text:s/>and<text:s/>whole-of-government<text:s/>reform<text:s/>capabilities,<text:s/>underpinned<text:s/>by<text:s/>proven<text:s/>experience<text:s/>in<text:s/>managing<text:s/>complex<text:s/>change<text:s/>processes</text:span><text:span text:style-name="T64_8">.</text:span></text:p>
        </text:list-item>
        <text:list-item>
          <text:p text:style-name="P65"><text:span text:style-name="T65_1">M</text:span><text:span text:style-name="T65_2">onitoring,<text:s/>evaluation<text:s/>and<text:s/>learning</text:span><text:span text:style-name="T65_3"><text:s/>approaches</text:span><text:span text:style-name="T65_4">,<text:s/>and<text:s/>their<text:s/>alignment<text:s/>with<text:s/>the<text:s/>programme’s<text:s/>adaptive<text:s/>management<text:s/>approach<text:s/></text:span><text:span text:style-name="T65_5">are</text:span><text:span text:style-name="T65_6"><text:s/>insufficient<text:s/>to<text:s/>provide<text:s/>the<text:s/>evidence<text:s/></text:span><text:span text:style-name="T65_7">and<text:s/>structure<text:s/></text:span><text:span text:style-name="T65_8">for<text:s/>effective<text:s/></text:span><text:span text:style-name="T65_9">adaptive<text:s/></text:span><text:span text:style-name="T65_10">decision<text:s/>making.<text:s/></text:span><text:span text:style-name="T65_11">Implementation,<text:s/>management,<text:s/>monitoring,<text:s/>and<text:s/>learning<text:s/>must<text:s/>be<text:s/>closely<text:s/>interlinked<text:s/>to<text:s/>identify<text:s/>evolving<text:s/>requirements<text:s/>and<text:s/>enable<text:s/>timely,<text:s/>appropriate<text:s/>responses.<text:s/>Rigorous<text:s/>management<text:s/>and<text:s/>monitoring<text:s/>frameworks</text:span><text:span text:style-name="T65_12"><text:s/>(as<text:s/>part<text:s/>of<text:s/>a<text:s/></text:span><text:span text:style-name="T65_13">‘test-</text:span><text:span text:style-name="T65_14">learn-adapt</text:span><text:span text:style-name="T65_15">’</text:span><text:span text:style-name="T65_16"><text:s/>methodology)</text:span><text:span text:style-name="T65_17"><text:s/>will<text:s/>ensure<text:s/>that,<text:s/>where<text:s/>reforms<text:s/>prove<text:s/>ineffective<text:s/>within<text:s/>a<text:s/>given<text:s/>project<text:s/>or<text:s/>initiative,<text:s/>corrective<text:s/>action<text:s/>can<text:s/>be<text:s/>taken<text:s/>swiftly<text:s/>–<text:s/>allowing<text:s/>for<text:s/>early<text:s/>termination<text:s/>(“fail<text:s/>fast”),<text:s/>recalibration<text:s/>where<text:s/>initial<text:s/>assumptions<text:s/>no<text:s/>longer<text:s/>hold,<text:s/>or<text:s/>expansion<text:s/>and<text:s/>replication<text:s/>where<text:s/>reforms<text:s/>demonstrate<text:s/>clear<text:s/>efficacy<text:s/>and<text:s/>momentum.</text:span><text:span text:style-name="T65_18"><text:s/></text:span><text:span text:style-name="T65_19">The<text:s/>programme<text:s/>needs<text:s/>to<text:s/>develop<text:s/>an<text:s/>evaluation<text:s/>approach<text:s/>more<text:s/>appropriate<text:s/>for<text:s/>the<text:s/>programme<text:s/>design</text:span><text:span text:style-name="T65_20">,<text:s/>drawing<text:s/>upon<text:s/>BHC’s<text:s/>OPEX<text:s/>team<text:s/>expertise</text:span><text:span text:style-name="T65_21">.</text:span></text:p>
        </text:list-item>
      </text:list>
      <text:p text:style-name="P66"><text:span text:style-name="T66_1">Action<text:s/>for:<text:s/>UNDP<text:s/>by<text:s/>February<text:s/>2026</text:span></text:p>
      <text:h text:style-name="P67" text:outline-level="2"><text:span text:style-name="T67_1">B:<text:s/>THEORY<text:s/>OF<text:s/>CHANGE<text:s/>AND<text:s/>PROGRESS<text:s/>TOWARDS<text:s/>OUTCOMES<text:s/></text:span><text:span text:style-name="T67_2">[1-2<text:s/>pages]</text:span></text:h>
      <text:p text:style-name="P68"/>
      <text:p text:style-name="P69"><text:span text:style-name="T69_1">Summarise<text:s/>the<text:s/>programme’s<text:s/></text:span><text:span text:style-name="T69_2"><text:a xlink:type="simple" xlink:href="https://fcogovuk.sharepoint.com/teams/prof/_layouts/15/Doc.aspx?OR=teams&amp;action=edit&amp;sourcedoc=%7bE730D961-222B-456A-A1B3-DE32308F404E%7d"><text:span text:style-name="T69_3">theory<text:s/>of<text:s/>change</text:span></text:a></text:span><text:span text:style-name="T69_4">,<text:s/>including<text:s/>any<text:s/>changes<text:s/>to<text:s/>outcome<text:s/>and<text:s/>impact<text:s/>indicators<text:s/>from<text:s/>the<text:s/>original<text:s/>business<text:s/>case.<text:s/></text:span></text:p>
      <text:p text:style-name="P70"/>
      <text:p text:style-name="P71"><text:span text:style-name="T71_1">Over<text:s/>the<text:s/>past<text:s/>year,<text:s/>Pakistan<text:s/>has<text:s/>continued<text:s/>to<text:s/>experience<text:s/>instability<text:s/>and<text:s/>political<text:s/>polarisation<text:s/>against<text:s/>a<text:s/>background<text:s/>of<text:s/>serious<text:s/>economic<text:s/>challenges.<text:s/>Long<text:s/>term<text:s/>inter-governmental<text:s/>friction<text:s/>and<text:s/>inaction<text:s/>are<text:s/>imposing<text:s/>increasing<text:s/>costs,<text:s/>and<text:s/>obstructing<text:s/>reforms.<text:s/>Amid<text:s/>these<text:s/>challenges,<text:s/>NGP’s<text:s/>role<text:s/>remains<text:s/>vital.<text:s/>The<text:s/>program</text:span><text:span text:style-name="T71_2">me</text:span><text:span text:style-name="T71_3">’s<text:s/>focus<text:s/>on<text:s/>strengthening<text:s/>inter-governmental<text:s/>coordination<text:s/>and<text:s/>improving<text:s/>governance<text:s/>mechanisms<text:s/>is<text:s/>essential.<text:s/>Through<text:s/>these<text:s/>efforts,<text:s/>the<text:s/>NGP<text:s/>can<text:s/>help<text:s/>build<text:s/>resilience<text:s/>and<text:s/>ensure<text:s/>that<text:s/>both<text:s/>federal<text:s/>and<text:s/>provincial<text:s/>governments<text:s/>are<text:s/>better<text:s/>equipped<text:s/>to<text:s/>manage<text:s/>the<text:s/>complex<text:s/>issues<text:s/>facing<text:s/>the<text:s/>country.<text:s/></text:span></text:p>
      <text:p text:style-name="P72"><text:span text:style-name="T72_1">There<text:s/>has<text:s/>been<text:s/>a<text:s/>change<text:s/>of<text:s/>emphasis<text:s/>within<text:s/>the<text:s/></text:span><text:span text:style-name="T72_2">ToC</text:span><text:span text:style-name="T72_3"><text:s/>over<text:s/>the<text:s/>last<text:s/>year,<text:s/>following<text:s/>recommendations<text:s/>in<text:s/>the<text:s/>2024<text:s/>annual<text:s/>review,<text:s/>rebalancing<text:s/>from<text:s/>more<text:s/>contentious<text:s/>to<text:s/>more<text:s/>tractable<text:s/>issues<text:s/>and<text:s/>concentrating<text:s/>activities<text:s/>on<text:s/></text:span><text:span text:style-name="T72_4">particular<text:s/>sectors</text:span><text:span text:style-name="T72_5"><text:s/>–<text:s/>including<text:s/>power,<text:s/>climate<text:s/>and<text:s/>economic<text:s/>development.<text:s/></text:span><text:span text:style-name="T72_6">While</text:span><text:span text:style-name="T72_7"><text:s/></text:span><text:span text:style-name="T72_8">the<text:s/>majority<text:s/>of</text:span><text:span text:style-name="T72_9"><text:s/>activity<text:s/></text:span><text:span text:style-name="T72_10">so<text:s/>far<text:s/></text:span><text:span text:style-name="T72_11">has<text:s/>been<text:s/></text:span><text:span text:style-name="T72_12">at<text:s/>the<text:s/>federal<text:s/>level,<text:s/>we<text:s/>expect<text:s/>that<text:s/>to<text:s/>change<text:s/>to<text:s/>a<text:s/>more<text:s/>even<text:s/>balance<text:s/>in<text:s/>the<text:s/>next<text:s/>year.</text:span></text:p>
      <text:p text:style-name="P73"><text:span text:style-name="T73_1">The<text:s/>programme<text:s/>remains<text:s/>expected<text:s/>to<text:s/>contribute<text:s/>to<text:s/>expected<text:s/>outcomes<text:s/>and<text:s/></text:span><text:span text:style-name="T73_2">impact</text:span><text:span text:style-name="T73_3"><text:s/>and<text:s/>the<text:s/>theory<text:s/>of<text:s/>change<text:s/>(</text:span><text:span text:style-name="T73_4">ToC</text:span><text:span text:style-name="T73_5">)<text:s/>remains<text:s/>relevant.<text:s/></text:span><text:span text:style-name="T73_6">The<text:s/></text:span><text:span text:style-name="T73_7">logframe</text:span><text:span text:style-name="T73_8"><text:s/>was<text:s/>updated<text:s/></text:span><text:span text:style-name="T73_9">in<text:s/>June<text:s/>2025<text:s/></text:span><text:span text:style-name="T73_10">to<text:s/>enhance<text:s/>clarity,<text:s/>measurability,<text:s/>and<text:s/>strategic<text:s/>alignment.</text:span><text:span text:style-name="T73_11"><text:s/></text:span><text:span text:style-name="T73_12">However,<text:s/>there<text:s/>are<text:s/>weaknesses</text:span><text:span text:style-name="T73_13"><text:s/>that<text:s/>need<text:s/>addressing</text:span><text:span text:style-name="T73_14">.<text:s/></text:span></text:p>
      <text:p text:style-name="P74"><text:span text:style-name="T74_1">Recommendation<text:s/>4:<text:s/></text:span><text:span text:style-name="T74_2">Review<text:s/>indicators.<text:s/></text:span><text:span text:style-name="T74_3">Despite<text:s/>being<text:s/>an<text:s/></text:span><text:span text:style-name="T74_4">issues-based</text:span><text:span text:style-name="T74_5"><text:s/>programme,<text:s/></text:span><text:span text:style-name="T74_6">NGP’s<text:s/>contribution<text:s/>to<text:s/>delivery</text:span><text:span text:style-name="T74_7"><text:s/>on<text:s/>the<text:s/>issues<text:s/></text:span><text:span text:style-name="T74_8">it<text:s/>is<text:s/>focused<text:s/>on</text:span><text:span text:style-name="T74_9"><text:s/>is<text:s/>captured<text:s/>only<text:s/>indirectly</text:span><text:span text:style-name="T74_10">.<text:s/>C</text:span><text:span text:style-name="T74_11">urrent<text:s/></text:span><text:span text:style-name="T74_12">outputs<text:s/>measure<text:s/>process<text:s/>(plans<text:s/>approved,<text:s/>capacity<text:s/>built)<text:s/>but<text:s/>lack<text:s/>proxies<text:s/>for<text:s/>service<text:s/>delivery<text:s/>gains</text:span><text:span text:style-name="T74_13"><text:s/>undermining<text:s/>the<text:s/>causal<text:s/></text:span><text:span text:style-name="T74_14">chain<text:s/>to<text:s/>the<text:s/>ultimate<text:s/></text:span><text:span text:style-name="T74_15">i</text:span><text:span text:style-name="T74_16">mpact.</text:span><text:span text:style-name="T74_17"><text:s/></text:span><text:span text:style-name="T74_18">The<text:s/>outcome<text:s/>indicators<text:s/></text:span><text:span text:style-name="T74_19">also<text:s/></text:span><text:span text:style-name="T74_20">need<text:s/>further<text:s/>consideration.</text:span><text:span text:style-name="T74_21"><text:s/></text:span><text:span text:style-name="T74_22">The<text:s/>team<text:s/>should<text:s/>consider<text:s/></text:span><text:span text:style-name="T74_23">us</text:span><text:span text:style-name="T74_24">ing</text:span><text:span text:style-name="T74_25"><text:s/>a<text:s/>combination<text:s/>of<text:s/>output<text:s/>and</text:span><text:span text:style-name="T74_26"><text:s/></text:span><text:span text:style-name="T74_27">outcome<text:s/>indicators</text:span><text:span text:style-name="T74_28"><text:s/>that<text:s/>are<text:s/>better<text:s/>a</text:span><text:span text:style-name="T74_29">ble<text:s/>to<text:s/>assist<text:s/>in<text:s/>responding<text:s/></text:span><text:span text:style-name="T74_30">strategically<text:s/>to<text:s/>opportunities<text:s/>and<text:s/>adapt<text:s/>to<text:s/>context<text:s/>and<text:s/>learning</text:span><text:span text:style-name="T74_31">,<text:s/>where</text:span><text:span text:style-name="T74_32"><text:s/>the<text:s/>outputs<text:s/>align<text:s/>with<text:s/>shorter<text:s/>feedback<text:s/>loops,<text:s/>and<text:s/></text:span><text:span text:style-name="T74_33">o</text:span><text:span text:style-name="T74_34">utcomes<text:s/>to<text:s/>respond<text:s/>to<text:s/>the<text:s/>bigger</text:span><text:span text:style-name="T74_35"><text:s/></text:span><text:span text:style-name="T74_36">picture</text:span><text:span text:style-name="T74_37">.</text:span><text:span text:style-name="T74_38"><text:note text:note-class="footnote"><text:note-citation/><text:note-body><text:p text:style-name="P75"/></text:note-body></text:note></text:span></text:p>
      <text:p text:style-name="P76"><text:span text:style-name="T76_1">The<text:s/>utility<text:s/>of<text:s/>the<text:s/>Inter-</text:span><text:span text:style-name="T76_2">G</text:span><text:span text:style-name="T76_3">overnmental<text:s/>Coordination<text:s/>Index<text:s/>(IGCI)</text:span><text:span text:style-name="T76_4"><text:s/></text:span><text:span text:style-name="T76_5">–<text:s/>used</text:span><text:span text:style-name="T76_6"><text:s/>to<text:s/></text:span><text:span text:style-name="T76_7">measure<text:s/>outcome<text:s/>progress<text:s/>–<text:s/>needs<text:s/></text:span><text:span text:style-name="T76_8">to<text:s/>be<text:s/>re-evaluated</text:span><text:span text:style-name="T76_9">.</text:span><text:span text:style-name="T76_10"><text:s/>The<text:s/>team<text:s/>should<text:s/>consider<text:s/>whether<text:s/></text:span><text:span text:style-name="T76_11">other<text:s/>options<text:s/>that<text:s/>draw<text:s/>on<text:s/>publicly<text:s/>measurable<text:s/>actions<text:s/>might<text:s/>make<text:s/>it<text:s/>a<text:s/>better<text:s/>measure<text:s/>of<text:s/>institutional<text:s/></text:span><text:span text:style-name="T76_12">capacity</text:span><text:span text:style-name="T76_13"><text:s/>and<text:s/>more<text:s/>aligned<text:s/>to<text:s/>the<text:s/>focus<text:s/>of<text:s/>programme<text:s/>activity</text:span><text:span text:style-name="T76_14">.<text:s/>T</text:span><text:span text:style-name="T76_15">he<text:s/>Inter-governmental<text:s/>and<text:s/>Anticipatory<text:s/>Action<text:s/>Readiness<text:s/>Score<text:s/>(IGPAAR)<text:s/>is<text:s/>practical<text:s/>and<text:s/>relevant</text:span><text:span text:style-name="T76_16">.</text:span><text:span text:style-name="T76_17"><text:s/>However,<text:s/></text:span><text:span text:style-name="T76_18">the<text:s/>programme<text:s/>should<text:s/>consider<text:s/>whether<text:s/>there<text:s/>might<text:s/>be<text:s/>benefit<text:s/></text:span><text:span text:style-name="T76_19">in<text:s/>the<text:s/>index<text:s/>beyond<text:s/>programme<text:s/>management,<text:s/>increasing<text:s/>transparency<text:s/>and<text:s/>engagement.</text:span><text:span text:style-name="T76_20"><text:s/></text:span><text:span text:style-name="T76_21">Any<text:s/>changes<text:s/>to<text:s/>indicators<text:s/>need<text:s/>to<text:s/>be<text:s/>aligned<text:s/>with<text:s/>the<text:s/>adaptive<text:s/>management<text:s/>approach.</text:span><text:span text:style-name="T76_22"><text:s/></text:span><text:span text:style-name="T76_23">Action<text:s/>for:<text:s/>UNDP<text:s/>and<text:s/>SRO<text:s/>by<text:s/>January<text:s/>2026.</text:span></text:p>
      <text:p text:style-name="P77"><draw:frame svg:x="0cm" svg:y="0cm" svg:width="13.819cm" svg:height="19.039cm" draw:style-name="FR1" text:anchor-type="as-char" draw:z-index="0"><draw:image xlink:href="Pictures/image1.emf" xlink:type="simple" xlink:show="embed" xlink:actuate="onLoad"/></draw:frame></text:p>
      <text:p text:style-name="P78"/>
      <text:p text:style-name="P79"><text:span text:style-name="T79_1">Recommendation<text:s/></text:span><text:span text:style-name="T79_2">5</text:span><text:span text:style-name="T79_3">:<text:s/>Conflict<text:s/>and<text:s/>gender<text:s/>sensitivity.</text:span><text:span text:style-name="T79_4"><text:s/>The<text:s/>review<text:s/>team<text:s/>saw<text:s/>limited<text:s/>evidence<text:s/>that<text:s/>gender<text:s/>and<text:s/>conflict<text:s/>were<text:s/>being<text:s/>considered<text:s/>systematically<text:s/>in<text:s/>the<text:s/>programme,<text:s/>despite<text:s/>references<text:s/>to<text:s/>fragility<text:s/>in<text:s/>programme<text:s/>framing<text:s/>and<text:s/>gender<text:s/>in<text:s/>the<text:s/>risk<text:s/>register.<text:s/>The<text:s/>programme<text:s/>team<text:s/>should<text:s/>review<text:s/>their<text:s/>approach<text:s/>to<text:s/>conflict<text:s/>and<text:s/>gender</text:span><text:span text:style-name="T79_5">,<text:s/>including<text:s/>how<text:s/>it<text:s/>is<text:s/>integrated<text:s/>into<text:s/>the<text:s/></text:span><text:span text:style-name="T79_6">logframe</text:span><text:span text:style-name="T79_7">.</text:span><text:span text:style-name="T79_8"><text:s/></text:span><text:span text:style-name="T79_9">Action<text:s/>for:<text:s/>SRO<text:s/>by<text:s/></text:span><text:span text:style-name="T79_10">March<text:s/>2026</text:span></text:p>
      <text:p text:style-name="P80"><text:span text:style-name="T80_1">Describe<text:s/>where<text:s/>the<text:s/>programme<text:s/>is<text:s/>on/off<text:s/>track<text:s/>to<text:s/>contribute<text:s/>to<text:s/>the<text:s/>expected<text:s/>outcomes<text:s/>and<text:s/>impact.<text:s/>What<text:s/>action<text:s/>is<text:s/>planned<text:s/>in<text:s/></text:span><text:span text:style-name="T80_2">the<text:s/>year<text:s/>ahead?</text:span></text:p>
      <table:table table:style-name="Table4">
        <table:table-column table:style-name="Column15"/>
        <table:table-column table:style-name="Column16"/>
        <table:table-column table:style-name="Column17"/>
        <table:table-column table:style-name="Column18"/>
        <table:table-row table:style-name="Row9">
          <table:table-cell table:style-name="Cell38">
            <text:p text:style-name="P81"><text:span text:style-name="T81_1">OUTCOME</text:span></text:p>
          </table:table-cell>
          <table:table-cell table:style-name="Cell39">
            <text:p text:style-name="P82"><text:span text:style-name="T82_1">Outcome<text:s/>Indicator<text:s/>1</text:span></text:p>
          </table:table-cell>
          <table:table-cell table:style-name="Cell40">
            <text:p text:style-name="P83"><text:span text:style-name="T83_1">Milestone</text:span></text:p>
          </table:table-cell>
        </table:table-row>
        <table:table-row table:style-name="Row10">
          <table:table-cell table:style-name="Cell41" table:number-rows-spanned="4">
            <text:p text:style-name="P84"><text:span text:style-name="T84_1">Strengthened<text:s/>institutional<text:s/>mechanisms<text:s/>able<text:s/>to<text:s/>mobilise<text:s/>whole-of-</text:span><text:span text:style-name="T84_2">government<text:s/>coordination<text:s/>responses,<text:s/>including<text:s/>anticipatory<text:s/>action</text:span></text:p>
            <text:p text:style-name="P85"/>
          </table:table-cell>
          <table:table-cell table:style-name="Cell42" table:number-rows-spanned="2">
            <text:p text:style-name="P86"><text:span text:style-name="T86_1">Improvement<text:s/>in<text:s/>inter-governmental<text:s/>coordination<text:s/>index</text:span><text:span text:style-name="T86_2"><text:s/>(IGCI)</text:span></text:p>
          </table:table-cell>
          <table:table-cell table:style-name="Cell43" table:number-rows-spanned="2">
            <text:p text:style-name="P87"><text:span text:style-name="T87_1">Baseline<text:s/>assessment<text:s/>for<text:s/>ICCI</text:span></text:p>
            <text:p text:style-name="P88"><text:span text:style-name="T88_1">IGCI:<text:s/></text:span><text:span text:style-name="T88_2">3.12</text:span></text:p>
          </table:table-cell>
        </table:table-row>
        <table:table-row table:style-name="Row11">
          <table:covered-table-cell table:style-name="Cell44">
            <text:p text:style-name="P89"/>
          </table:covered-table-cell>
          <table:covered-table-cell table:style-name="Cell45">
            <text:p text:style-name="P90"/>
          </table:covered-table-cell>
          <table:covered-table-cell table:style-name="Cell46">
            <text:p text:style-name="P91"/>
          </table:covered-table-cell>
          <table:table-cell table:style-name="Cell47">
            <text:p text:style-name="P92"/>
          </table:table-cell>
        </table:table-row>
        <table:table-row table:style-name="Row12">
          <table:covered-table-cell table:style-name="Cell48">
            <text:p text:style-name="P93"/>
          </table:covered-table-cell>
          <table:table-cell table:style-name="Cell49">
            <text:p text:style-name="P94"><text:span text:style-name="T94_1">Outcome<text:s/>Indicator<text:s/>2</text:span></text:p>
            <text:p text:style-name="P95"/>
          </table:table-cell>
          <table:table-cell table:style-name="Cell50">
            <text:p text:style-name="P96"/>
          </table:table-cell>
          <table:table-cell table:style-name="Cell51">
            <text:p text:style-name="P97"/>
          </table:table-cell>
        </table:table-row>
        <table:table-row table:style-name="Row13">
          <table:covered-table-cell table:style-name="Cell52">
            <text:p text:style-name="P98"/>
          </table:covered-table-cell>
          <table:table-cell table:style-name="Cell53">
            <text:p text:style-name="P99"><text:span text:style-name="T99_1">Improvement<text:s/>in<text:s/>inter-governmental<text:s/></text:span><text:span text:style-name="T99_2">panning<text:s/></text:span><text:span text:style-name="T99_3">and<text:s/>anticipatory<text:s/>action<text:s/>readiness<text:s/>score</text:span><text:span text:style-name="T99_4"><text:s/>(IG</text:span><text:span text:style-name="T99_5">P</text:span><text:span text:style-name="T99_6">AAR)</text:span></text:p>
          </table:table-cell>
          <table:table-cell table:style-name="Cell54">
            <text:p text:style-name="P100"><text:span text:style-name="T100_1">Baseline<text:s/>assessment<text:s/>for<text:s/>IGPAAR</text:span></text:p>
            <text:p text:style-name="P101"><text:span text:style-name="T101_1">Climate</text:span><text:span text:style-name="T101_2"><text:s/></text:span><text:span text:style-name="T101_3">Change</text:span><text:span text:style-name="T101_4">:</text:span><text:span text:style-name="T101_5"><text:s/>2.9</text:span></text:p>
            <text:p text:style-name="P102"><text:span text:style-name="T102_1">Power:<text:s/>2.84</text:span><text:span text:style-name="T102_2"><text:s/></text:span></text:p>
          </table:table-cell>
          <table:table-cell table:style-name="Cell55">
            <text:p text:style-name="P103"/>
          </table:table-cell>
        </table:table-row>
      </table:table>
      <text:p text:style-name="P104"/>
      <text:p text:style-name="P105"><text:span text:style-name="T105_1">This<text:s/>review<text:s/>judges<text:s/>that<text:s/>the<text:s/></text:span><text:span text:style-name="T105_2">programme</text:span><text:span text:style-name="T105_3"><text:s/>is<text:s/>on-track<text:s/>to<text:s/>contribute<text:s/>to<text:s/>expected<text:s/>outcomes<text:s/>and<text:s/></text:span><text:span text:style-name="T105_4">impact</text:span><text:span text:style-name="T105_5">,<text:s/>but</text:span><text:span text:style-name="T105_6"><text:s/>requires</text:span><text:span text:style-name="T105_7"><text:s/>action<text:s/>to<text:s/>ensure<text:s/>it</text:span><text:span text:style-name="T105_8"><text:s/>builds<text:s/>on<text:s/>the<text:s/>start<text:s/>it<text:s/>has<text:s/>made<text:s/>to</text:span><text:span text:style-name="T105_9"><text:s/>effectively<text:s/>deliver<text:s/>an<text:s/>adaptive<text:s/>management<text:s/>approach,<text:s/>document<text:s/>impact<text:s/>and</text:span><text:span text:style-name="T105_10"><text:s/></text:span><text:span text:style-name="T105_11">make<text:s/>the<text:s/>right<text:s/>strategic<text:s/>decisions<text:s/>to<text:s/></text:span><text:span text:style-name="T105_12">maximise</text:span><text:span text:style-name="T105_13"><text:s/></text:span><text:span text:style-name="T105_14">long-term</text:span><text:span text:style-name="T105_15"><text:s/>impact.</text:span><text:span text:style-name="T105_16"><text:s/>See<text:s/>recommendations.</text:span></text:p>
      <text:p text:style-name="P106"><text:span text:style-name="T106_1">Most<text:s/>of<text:s/>the<text:s/></text:span><text:span text:style-name="T106_2">programme’s</text:span><text:span text:style-name="T106_3"><text:s/>output<text:s/>indicators<text:s/>have<text:s/>been<text:s/>partially<text:s/>or<text:s/>fully<text:s/>met<text:s/>for<text:s/>the<text:s/>reporting<text:s/>period</text:span><text:span text:style-name="T106_4">,<text:s/>indicating<text:s/>the<text:s/></text:span><text:span text:style-name="T106_5">programme</text:span><text:span text:style-name="T106_6"><text:s/>is<text:s/>on<text:s/>track</text:span><text:span text:style-name="T106_7">.<text:s/>Most<text:s/>of<text:s/>the<text:s/>assumptions<text:s/>registered<text:s/>in<text:s/>the<text:s/>Theory<text:s/>of<text:s/>Change<text:s/>and<text:s/>assessed<text:s/></text:span><text:span text:style-name="T106_8">during<text:s/>the<text:s/>course<text:s/>of</text:span><text:span text:style-name="T106_9"><text:s/>the<text:s/>Review<text:s/>are<text:s/>judged<text:s/>to<text:s/>be<text:s/></text:span><text:span text:style-name="T106_10">holding</text:span><text:span text:style-name="T106_11">,<text:s/>giving<text:s/>a<text:s/>reasonable<text:s/>degree<text:s/>of<text:s/>assurance<text:s/>that<text:s/>the<text:s/>translation<text:s/>of<text:s/>outputs<text:s/>to<text:s/>outcomes<text:s/>can<text:s/>be<text:s/>expected<text:s/>to<text:s/>occur.<text:s/></text:span><text:span text:style-name="T106_12">While<text:s/>progress<text:s/>is<text:s/>being<text:s/>made<text:s/>toward<text:s/>outcome</text:span><text:span text:style-name="T106_13">s</text:span><text:span text:style-name="T106_14"><text:s/>and<text:s/>impact</text:span><text:span text:style-name="T106_15">,</text:span><text:span text:style-name="T106_16"><text:s/></text:span><text:span text:style-name="T106_17">a</text:span><text:span text:style-name="T106_18">s<text:s/>described<text:s/>in<text:s/>recommendation</text:span><text:span text:style-name="T106_19">s<text:s/>3<text:s/>and</text:span><text:span text:style-name="T106_20"><text:s/>4</text:span><text:span text:style-name="T106_21">,<text:s/>the<text:s/>review<text:s/>team<text:s/>is<text:s/>not<text:s/>satisfied<text:s/>that<text:s/>the<text:s/>current<text:s/>MEL<text:s/>and<text:s/>evaluation<text:s/>approach<text:s/>is<text:s/></text:span><text:span text:style-name="T106_22">currently<text:s/>effectively<text:s/>supporting<text:s/>the<text:s/>adaptive<text:s/>management<text:s/>approach,<text:s/>nor<text:s/>that<text:s/>it<text:s/>will<text:s/></text:span><text:span text:style-name="T106_23">effective</text:span><text:span text:style-name="T106_24">ly<text:s/>capture<text:s/>the<text:s/>impact<text:s/>of<text:s/>the<text:s/>programme</text:span><text:span text:style-name="T106_25"><text:s/>over<text:s/>time.<text:s/>Further<text:s/>work<text:s/>is<text:s/>required<text:s/>on<text:s/>the<text:s/>evaluation<text:s/>approach.</text:span></text:p>
      <text:p text:style-name="P107"><text:span text:style-name="T107_1">No<text:s/>significant<text:s/>changes<text:s/>in<text:s/>budget<text:s/>or<text:s/></text:span><text:span text:style-name="T107_2">programme</text:span><text:span text:style-name="T107_3"><text:s/>timetable<text:s/>are<text:s/>observed.</text:span></text:p>
      <text:p text:style-name="P108"><text:span text:style-name="T108_1">Justify<text:s/>whether<text:s/>the<text:s/></text:span><text:span text:style-name="T108_2">programme</text:span><text:span text:style-name="T108_3"><text:s/>should<text:s/>continue,<text:s/>based<text:s/>on<text:s/>its<text:s/>own<text:s/>merits<text:s/>and<text:s/>in<text:s/>the<text:s/>context<text:s/>of<text:s/>the<text:s/>wider<text:s/>portfolio<text:s/></text:span></text:p>
      <text:p text:style-name="P109"><text:span text:style-name="T109_1">This<text:s/>Review<text:s/>judges<text:s/>that<text:s/>the<text:s/>programme<text:s/>continues<text:s/>to<text:s/>represent<text:s/>strong<text:s/>value<text:s/>for<text:s/>money<text:s/>to<text:s/>the<text:s/>UK.<text:s/>Engagement<text:s/>has<text:s/>been<text:s/>initiated<text:s/>and<text:s/>deepened<text:s/>with<text:s/>a<text:s/>breadth<text:s/>of<text:s/>ministries<text:s/>relevant<text:s/>to<text:s/>wider<text:s/>BHC<text:s/>Islamabad<text:s/>priority<text:s/>areas<text:s/>(climate<text:s/>change,<text:s/>economic<text:s/>reform,<text:s/>governance).<text:s/>By<text:s/>working<text:s/>on<text:s/>improvements<text:s/>in<text:s/>government<text:s/>capability<text:s/>and<text:s/>coordination<text:s/>in<text:s/>these<text:s/>areas,<text:s/>the<text:s/>programme<text:s/>is<text:s/>directly<text:s/>supporting<text:s/>priorities<text:s/>on<text:s/>effective<text:s/>governance<text:s/>and<text:s/>institutions<text:s/>(included<text:s/>in<text:s/>the</text:span><text:span text:style-name="T109_2"><text:s/>Country</text:span><text:span text:style-name="T109_3"><text:s/>Business<text:s/>Plan)<text:s/>as<text:s/>well<text:s/>as<text:s/>indirectly<text:s/>supporting<text:s/>the<text:s/>achievement<text:s/>of<text:s/>other<text:s/>sector<text:s/>priorities<text:s/>also<text:s/>included.<text:s/></text:span></text:p>
      <text:p text:style-name="P110"><text:span text:style-name="T110_1">The<text:s/>programme<text:s/>continues<text:s/>to<text:s/>operate<text:s/>under<text:s/>a<text:s/>“moderate”<text:s/>residual<text:s/>risk,<text:s/>in<text:s/>line<text:s/>with<text:s/>FCDO's<text:s/>Risk<text:s/>Appetite<text:s/>Statement,<text:s/>with<text:s/>risks<text:s/>managed<text:s/>through<text:s/>regular<text:s/>interface<text:s/>with<text:s/>government<text:s/>counterparts,<text:s/>monthly<text:s/>engagement<text:s/>with<text:s/>FCDO,<text:s/>and<text:s/>a<text:s/>dedicated<text:s/>risk<text:s/>register<text:s/>integrated<text:s/>into<text:s/>quarterly<text:s/>review</text:span><text:span text:style-name="T110_2">.</text:span></text:p>
      <text:p text:style-name="P111"/>
      <text:h text:style-name="P112" text:outline-level="2"><text:span text:style-name="T112_1">C.</text:span><text:span text:style-name="T112_2"><text:s/>DETAILED<text:s/>OUTPUT<text:s/>SCORING</text:span><text:span text:style-name="T112_3"><text:s/></text:span><text:span text:style-name="T112_4">[aim<text:s/>for<text:s/>1<text:s/>page<text:s/>per<text:s/>output]</text:span></text:h>
      <text:p text:style-name="P113"/>
      <table:table table:style-name="Table5">
        <table:table-column table:style-name="Column19"/>
        <table:table-column table:style-name="Column20"/>
        <table:table-column table:style-name="Column21"/>
        <table:table-column table:style-name="Column22"/>
        <table:table-column table:style-name="Column23"/>
        <table:table-column table:style-name="Column24"/>
        <table:table-column table:style-name="Column25"/>
        <table:table-column table:style-name="Column26"/>
        <table:table-row table:style-name="Row14">
          <table:table-cell table:style-name="Cell56">
            <text:p text:style-name="P114"><text:span text:style-name="T114_1">Output<text:s/>Title<text:s/></text:span></text:p>
          </table:table-cell>
          <table:table-cell table:style-name="Cell57" table:number-columns-spanned="7">
            <text:p text:style-name="P115"><text:span text:style-name="T115_1">Line<text:s/>ministries<text:s/>in<text:s/>the<text:s/>federal<text:s/>government<text:s/>have<text:s/>the<text:s/>capacity<text:s/>to<text:s/>develop<text:s/>and<text:s/>implement<text:s/>instruments<text:s/>in<text:s/>coordination<text:s/>with<text:s/>provinces<text:s/>to<text:s/>meet<text:s/>national<text:s/>targets<text:s/>and<text:s/>deliver<text:s/>a<text:s/>national<text:s/>coherent<text:s/>response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5">
          <table:table-cell table:style-name="Cell58" table:number-columns-spanned="3">
            <text:p text:style-name="P116"><text:span text:style-name="T116_1">Output<text:s/>number:<text:s/></text:span></text:p>
          </table:table-cell>
          <table:covered-table-cell/>
          <table:covered-table-cell/>
          <table:table-cell table:style-name="Cell59">
            <text:p text:style-name="P117"><text:span text:style-name="T117_1">1</text:span></text:p>
          </table:table-cell>
          <table:table-cell table:style-name="Cell60" table:number-columns-spanned="2">
            <text:p text:style-name="P118"><text:span text:style-name="T118_1">Output<text:s/>Score:<text:s/></text:span></text:p>
          </table:table-cell>
          <table:covered-table-cell/>
          <table:table-cell table:style-name="Cell61" table:number-columns-spanned="2">
            <text:p text:style-name="P119"><text:span text:style-name="T119_1"><text:s/></text:span><text:span text:style-name="T119_2">B</text:span></text:p>
          </table:table-cell>
          <table:covered-table-cell/>
        </table:table-row>
        <table:table-row table:style-name="Row16">
          <table:table-cell table:style-name="Cell62" table:number-columns-spanned="3">
            <text:p text:style-name="P120"><text:span text:style-name="T120_1">Impact<text:s/>weighting<text:s/>(%):<text:s text:c="2"/></text:span></text:p>
          </table:table-cell>
          <table:covered-table-cell/>
          <table:covered-table-cell/>
          <table:table-cell table:style-name="Cell63">
            <text:p text:style-name="P121"><text:span text:style-name="T121_1">40%</text:span></text:p>
          </table:table-cell>
          <table:table-cell table:style-name="Cell64" table:number-columns-spanned="2">
            <text:p text:style-name="P122"><text:span text:style-name="T122_1">Weighting<text:s/>revised<text:s/>since<text:s/>last<text:s/></text:span><text:span text:style-name="T122_2">AR?</text:span><text:span text:style-name="T122_3"><text:s/></text:span></text:p>
          </table:table-cell>
          <table:covered-table-cell/>
          <table:table-cell table:style-name="Cell65" table:number-columns-spanned="2">
            <text:p text:style-name="P123"><text:span text:style-name="T123_1">Yes,<text:s/>increased<text:s/>from<text:s/>35%</text:span></text:p>
          </table:table-cell>
          <table:covered-table-cell/>
        </table:table-row>
        <table:table-row table:style-name="Row17">
          <table:table-cell table:style-name="Cell66">
            <text:p text:style-name="P124"/>
          </table:table-cell>
          <table:table-cell table:style-name="Cell67" table:number-columns-spanned="2">
            <text:p text:style-name="P125"/>
          </table:table-cell>
          <table:covered-table-cell/>
          <table:table-cell table:style-name="Cell68">
            <text:p text:style-name="P126"/>
          </table:table-cell>
          <table:table-cell table:style-name="Cell69" table:number-columns-spanned="2">
            <text:p text:style-name="P127"/>
          </table:table-cell>
          <table:covered-table-cell/>
          <table:table-cell table:style-name="Cell70" table:number-columns-spanned="2">
            <text:p text:style-name="P128"/>
          </table:table-cell>
          <table:covered-table-cell/>
        </table:table-row>
        <table:table-row table:style-name="Row18">
          <table:table-cell table:style-name="Cell71" table:number-columns-spanned="2">
            <text:p text:style-name="P129"><text:span text:style-name="T129_1">Indicator(s)</text:span></text:p>
          </table:table-cell>
          <table:covered-table-cell/>
          <table:table-cell table:style-name="Cell72" table:number-columns-spanned="3">
            <text:p text:style-name="P130"><text:span text:style-name="T130_1">Milestone(s)<text:s/>for<text:s/>this<text:s/>review</text:span></text:p>
          </table:table-cell>
          <table:covered-table-cell/>
          <table:covered-table-cell/>
          <table:table-cell table:style-name="Cell73" table:number-columns-spanned="2">
            <text:p text:style-name="P131"><text:span text:style-name="T131_1">Progress<text:s/></text:span></text:p>
          </table:table-cell>
          <table:covered-table-cell/>
        </table:table-row>
        <table:table-row table:style-name="Row19">
          <table:table-cell table:style-name="Cell74" table:number-columns-spanned="2">
            <text:p text:style-name="P132"><text:span text:style-name="T132_1">Output<text:s/>Indicator<text:s/>1.1:<text:s/>Development<text:s/>and<text:s/>Implementation<text:s/>of<text:s/>National<text:s/>Inter-governmental<text:s/>Coordination<text:s/>Instruments<text:s/>by<text:s/>Line<text:s/>Ministries</text:span></text:p>
          </table:table-cell>
          <table:covered-table-cell/>
          <table:table-cell table:style-name="Cell75" table:number-columns-spanned="3">
            <text:p text:style-name="P133"><text:span text:style-name="T133_1">Support<text:s/>provided<text:s/>for<text:s/>implementation<text:s/>of<text:s/>at<text:s/>least<text:s/>2<text:s/>national<text:s/>inter-governmental<text:s/>coordination<text:s/>instruments<text:s/>and<text:s/>progress<text:s/>tracked<text:s/>against<text:s/>milestones.</text:span></text:p>
            <text:p text:style-name="P134"><text:span text:style-name="T134_1"><text:s/></text:span></text:p>
            <text:p text:style-name="P135"><text:span text:style-name="T135_1"><text:s/></text:span></text:p>
            <text:p text:style-name="P136"><text:span text:style-name="T136_1"><text:s/></text:span></text:p>
            <text:p text:style-name="P137"><text:span text:style-name="T137_1"><text:s/></text:span></text:p>
            <text:p text:style-name="P138"><text:span text:style-name="T138_1"><text:s/></text:span></text:p>
            <text:p text:style-name="P139"><text:span text:style-name="T139_1"><text:s/></text:span></text:p>
            <text:p text:style-name="P140"><text:span text:style-name="T140_1"><text:s/></text:span></text:p>
            <text:p text:style-name="P141"><text:span text:style-name="T141_1"><text:s/></text:span></text:p>
            <text:p text:style-name="P142"><text:span text:style-name="T142_1"><text:s/></text:span></text:p>
            <text:p text:style-name="P143"><text:span text:style-name="T143_1"><text:s/></text:span></text:p>
            <text:p text:style-name="P144"><text:span text:style-name="T144_1"><text:s/></text:span></text:p>
            <text:p text:style-name="P145"><text:span text:style-name="T145_1"><text:s/></text:span></text:p>
            <text:p text:style-name="P146"><text:span text:style-name="T146_1"><text:s/></text:span></text:p>
            <text:p text:style-name="P147"/>
            <text:p text:style-name="P148"/>
            <text:p text:style-name="P149"/>
            <text:p text:style-name="P150"><text:span text:style-name="T150_1"><text:s/></text:span></text:p>
            <text:p text:style-name="P151"><text:span text:style-name="T151_1"><text:s/></text:span></text:p>
            <text:p text:style-name="P152"><text:span text:style-name="T152_1">Establish<text:s/>or<text:s/>support<text:s/>at<text:s/>least<text:s/>one<text:s/>sector-specific<text:s/>coordination<text:s/>forum<text:s/>with<text:s/>clear<text:s/>mandate<text:s/>and<text:s/>roles.</text:span></text:p>
          </table:table-cell>
          <table:covered-table-cell/>
          <table:covered-table-cell/>
          <table:table-cell table:style-name="Cell76" table:number-columns-spanned="2">
            <text:p text:style-name="P153"><text:span text:style-name="T153_1">Partially<text:s/>a</text:span><text:span text:style-name="T153_2">chieved</text:span></text:p>
            <text:p text:style-name="P154"><text:span text:style-name="T154_1"><text:s/></text:span></text:p>
            <text:p text:style-name="P155"><text:span text:style-name="T155_1">Engagement<text:s/>with<text:s/>four<text:s/>federal<text:s/>ministries/departments<text:s/>to<text:s/>initiate<text:s/>technical<text:s/>assistance:</text:span></text:p>
            <text:p text:style-name="P156"><text:span text:style-name="T156_1"><text:s/></text:span></text:p>
            <text:list text:style-name="LS24" xml:id="list2">
              <text:list-item>
                <text:p text:style-name="P157"><text:span text:style-name="T157_1">PMO<text:s/>on<text:s/>revamping<text:s/>of<text:s/>existing<text:s/>Task<text:s/>Management<text:s/>System<text:s/>to<text:s/>transform<text:s/>it<text:s/>into<text:s/>a<text:s/>modern<text:s/>digital<text:s/>platform</text:span></text:p>
              </text:list-item>
              <text:list-item>
                <text:p text:style-name="P158"><text:span text:style-name="T158_1">Economic<text:s/>Affairs<text:s/>Division<text:s/>on<text:s/>Development<text:s/>Aid<text:s/>Effectiveness<text:s/>Digital<text:s/>Dashboard</text:span></text:p>
              </text:list-item>
              <text:list-item>
                <text:p text:style-name="P159"><text:span text:style-name="T159_1">Global<text:s/>Climate-Change<text:s/>Impact<text:s/>Studies<text:s/>Centre<text:s/>(GCISC)<text:s/>on<text:s/>development<text:s/>of<text:s/>NDC<text:s/>3.0</text:span></text:p>
              </text:list-item>
              <text:list-item>
                <text:p text:style-name="P160"><text:span text:style-name="T160_1">Ministry<text:s/>of<text:s/>Power<text:s/>on<text:s/>developing<text:s/>a<text:s/>monitoring<text:s/>and<text:s/>tracking<text:s/>framework<text:s/>for<text:s/>the<text:s/>multiple<text:s/>strategic<text:s/>initiatives<text:s/>under<text:s/>the<text:s/>Prime<text:s/>Minister’s<text:s/>Roadmap<text:s/>for<text:s/>Power<text:s/>as<text:s/>well<text:s/>as<text:s/>National<text:s/>Electricity<text:s/>Plan<text:s/>2023</text:span></text:p>
              </text:list-item>
            </text:list>
            <text:p text:style-name="P161"/>
            <text:p text:style-name="P162"><text:span text:style-name="T162_1">However,<text:s/></text:span><text:span text:style-name="T162_2">as<text:s/>noted<text:s/>above,</text:span><text:span text:style-name="T162_3"><text:s/>the<text:s/></text:span><text:span text:style-name="T162_4">impact<text:s/>and<text:s/>cohesiveness<text:s/>of<text:s/></text:span><text:span text:style-name="T162_5">these<text:s/></text:span><text:span text:style-name="T162_6">issues<text:s/>selected</text:span><text:span text:style-name="T162_7"><text:s/></text:span><text:span text:style-name="T162_8">is</text:span><text:span text:style-name="T162_9"><text:s/>not<text:s/>clear</text:span><text:span text:style-name="T162_10"><text:s/></text:span></text:p>
            <text:p text:style-name="P163"><text:span text:style-name="T163_1"><text:s/></text:span></text:p>
            <text:p text:style-name="P164"><text:span text:style-name="T164_1">Partially<text:s/></text:span><text:span text:style-name="T164_2">a</text:span><text:span text:style-name="T164_3">chieved:</text:span><text:span text:style-name="T164_4"><text:s/></text:span><text:span text:style-name="T164_5">NGP’s<text:s/>TA<text:s/></text:span><text:span text:style-name="T164_6">has<text:s/>begun<text:s/>to<text:s/></text:span><text:span text:style-name="T164_7">support<text:s/>two<text:s/>inter-agency<text:s/>and<text:s/>inter-governmental<text:s/>coordination<text:s/>efforts<text:s/></text:span><text:span text:style-name="T164_8">including;</text:span></text:p>
            <text:list text:style-name="LS23" xml:id="list6">
              <text:list-item>
                <text:p text:style-name="P165"><text:span text:style-name="T165_1">Two<text:s/>interprovincial<text:s/>technical<text:s/>working<text:s/>groups<text:s/>focused<text:s/>on<text:s/>adaptation<text:s/>and<text:s/>mitigation<text:s/>during<text:s/>the<text:s/>development<text:s/>of<text:s/>NDC<text:s/>3.0</text:span></text:p>
              </text:list-item>
              <text:list-item>
                <text:p text:style-name="P166"><text:span text:style-name="T166_1">Support<text:s/>in<text:s/>development<text:s/>of<text:s/>a<text:s/>four-tier<text:s/>coordination<text:s/>framework<text:s/>for<text:s/>Power<text:s/>Planning<text:s/>and<text:s/>Monitoring<text:s/>Company<text:s/>(PPMC),<text:s/>establishing<text:s/>clear,<text:s/>mandated<text:s/>coordination<text:s/>structures<text:s/>for<text:s/>efficient<text:s/>sector<text:s/>planning<text:s/>and<text:s/>oversight</text:span></text:p>
              </text:list-item>
            </text:list>
            <text:p text:style-name="P167"><text:span text:style-name="T167_1">Additionally,<text:s/>discussions<text:s/>are<text:s/>underway<text:s/>to<text:s/>scope<text:s/>the<text:s/>nature<text:s/>and<text:s/>extent<text:s/>of<text:s/>support<text:s/>required<text:s/>for<text:s/>proposed<text:s/>Pakistan<text:s/>Agriculture<text:s/>Council</text:span><text:span text:style-name="T167_2">.</text:span><text:span text:style-name="T167_3"><text:s/></text:span></text:p>
            <text:p text:style-name="P168"/>
          </table:table-cell>
          <table:covered-table-cell/>
        </table:table-row>
        <table:table-row table:style-name="Row20">
          <table:table-cell table:style-name="Cell77" table:number-columns-spanned="2">
            <text:p text:style-name="P169"><text:span text:style-name="T169_1">Output<text:s/>Indicator<text:s/>1.2:<text:s/>Progress<text:s/>on<text:s/>important<text:s/>national<text:s/>issues<text:s/>related<text:s/>to<text:s/>inter-governmental<text:s/>coordination<text:s/>manifested<text:s/>through<text:s/>broad-based<text:s/>ownership<text:s/>of<text:s/>these<text:s/>themes</text:span></text:p>
          </table:table-cell>
          <table:covered-table-cell/>
          <table:table-cell table:style-name="Cell78" table:number-columns-spanned="3">
            <text:p text:style-name="P170"><text:span text:style-name="T170_1">Position<text:s/>paper<text:s/>or<text:s/>analytical<text:s/>report<text:s/>for<text:s/>at<text:s/>least<text:s/>one<text:s/>identified<text:s/>issue,<text:s/>commissioned<text:s/>and<text:s/>completed.</text:span></text:p>
          </table:table-cell>
          <table:covered-table-cell/>
          <table:covered-table-cell/>
          <table:table-cell table:style-name="Cell79" table:number-columns-spanned="2">
            <text:p text:style-name="P171"><text:span text:style-name="T171_1">Partially<text:s/>achieved</text:span></text:p>
            <text:p text:style-name="P172"><text:span text:style-name="T172_1"><text:s/></text:span></text:p>
            <text:p text:style-name="P173"><text:span text:style-name="T173_1">Position<text:s/>paper<text:s/>on<text:s/>water<text:s/>governance<text:s/>commissioned,<text:s/>completion<text:s/></text:span><text:span text:style-name="T173_2">not<text:s/></text:span><text:span text:style-name="T173_3">expected<text:s/></text:span><text:span text:style-name="T173_4">until<text:s/>2026.<text:s/></text:span></text:p>
            <text:p text:style-name="P174"><text:span text:style-name="T174_1"><text:s/></text:span></text:p>
            <text:p text:style-name="P175"><text:span text:style-name="T175_1"><text:s/></text:span></text:p>
          </table:table-cell>
          <table:covered-table-cell/>
        </table:table-row>
      </table:table>
      <text:p text:style-name="P176"/>
      <text:p text:style-name="P177"><text:span text:style-name="T177_1">Briefly<text:s/>describe<text:s/>the<text:s/>output’s<text:s/>activities<text:s/>and<text:s/>provide<text:s/>supporting<text:s/>narrative<text:s/>for<text:s/>the<text:s/>score.<text:s/></text:span></text:p>
      <text:p text:style-name="P178"><text:span text:style-name="T178_1">The<text:s/>programme<text:s/>has<text:s/>successfully<text:s/>initiated<text:s/>and<text:s/>delivered<text:s/>Technical<text:s/>Assistance<text:s/>(TA),<text:s/></text:span><text:span text:style-name="T178_2">in<text:s/>support<text:s/>of<text:s/>inter-governmental<text:s/>coordination<text:s/>instruments.<text:s/>This<text:s/>included</text:span><text:span text:style-name="T178_3"><text:s/>support<text:s/>for</text:span><text:span text:style-name="T178_4">:</text:span></text:p>
      <text:p text:style-name="P179"><text:span text:style-name="T179_1">Prime<text:s/>Minister’s<text:s/>Office’s</text:span><text:span text:style-name="T179_2"><text:s/></text:span><text:span text:style-name="T179_3">(PMO)<text:s/>Task<text:s/>Management<text:s/>system</text:span><text:span text:style-name="T179_4"><text:s/></text:span><text:span text:style-name="T179_5">(TMS)<text:s/>redesign</text:span><text:span text:style-name="T179_6"><text:s/>–</text:span><text:span text:style-name="T179_7"><text:s/></text:span><text:span text:style-name="T179_8">revamping<text:s/>the<text:s/></text:span><text:span text:style-name="T179_9">existing<text:s/>TMS<text:s/>into<text:s/>a<text:s/>modern<text:s/>digital<text:s/>platform</text:span><text:span text:style-name="T179_10"><text:s/>with<text:s/></text:span><text:span text:style-name="T179_11">automated<text:s/>modules<text:s/>for<text:s/>directive<text:s/>workflow,<text:s/>cabinet<text:s/>decision<text:s/>tracking,<text:s/>PMO<text:s/>road<text:s/>map<text:s/>progress<text:s/>and<text:s/>Prime<text:s/>Minister’s<text:s/></text:span><text:span text:style-name="T179_12">d</text:span><text:span text:style-name="T179_13">irectives.<text:s/></text:span></text:p>
      <text:p text:style-name="P180"><text:span text:style-name="T180_1">Ministry<text:s/>of<text:s/>Power’s<text:s/>Monitoring<text:s/>and<text:s/>Tracking<text:s/>Framework</text:span><text:span text:style-name="T180_2"><text:s/>-<text:s/></text:span><text:span text:style-name="T180_3">development<text:s/>of<text:s/>a<text:s/>monitoring<text:s/>and<text:s/>tracking<text:s/>system<text:s/>for<text:s/>multiple<text:s/>strategic<text:s/>initiatives<text:s/>under<text:s/>the<text:s/>Prime<text:s/>Minister’s<text:s/>Roadmap<text:s/>for<text:s/>Power<text:s/>as<text:s/>well<text:s/>as<text:s/>National<text:s/>Electricity<text:s/>Plan<text:s/>2023-27.<text:s/></text:span></text:p>
      <text:p text:style-name="P181"><text:span text:style-name="T181_1">Economic<text:s/>Affairs<text:s/>Division’s<text:s/>Development<text:s/>Aid<text:s/>Effectiveness<text:s/>Digital<text:s/>Dashboard<text:s/>(DAEDD)<text:s/>has<text:s/>been<text:s/>developed</text:span><text:span text:style-name="T181_2"><text:s/>and</text:span><text:span text:style-name="T181_3"><text:s/>handed<text:s/>over<text:s/>to<text:s/>the<text:s/>Division.<text:s/></text:span><text:span text:style-name="T181_4">The<text:s/>inward<text:s/>focused<text:s/>nature<text:s/>of<text:s/>the<text:s/>tool<text:s/>limits<text:s/>its<text:s/>capacity<text:s/>to<text:s/>facilitat</text:span><text:span text:style-name="T181_5">e<text:s/></text:span><text:span text:style-name="T181_6">inter-governmental<text:s/>coordination<text:s/>with<text:s/>provinces<text:s/>on<text:s/>aid<text:s/>allocation<text:s/>and<text:s/>resource<text:s/>management</text:span><text:span text:style-name="T181_7">.</text:span></text:p>
      <text:p text:style-name="P182"><text:span text:style-name="T182_1">Climate<text:s/>Change<text:s/>Division<text:s/>&amp;<text:s/>Global<text:s/>Climate-Change<text:s/>Impact<text:s/>Studies<text:s/>Centre<text:s/>(GCISC)<text:s/></text:span><text:span text:style-name="T182_2">to</text:span><text:span text:style-name="T182_3"><text:s/></text:span><text:span text:style-name="T182_4">draft<text:s/></text:span><text:span text:style-name="T182_5">Nationally<text:s/>Determined<text:s/>Contributions<text:s/>(NDC)<text:s/>3.0.<text:s/>The<text:s/>involvement<text:s/>of<text:s/>provincial<text:s/></text:span><text:span text:style-name="T182_6">committees<text:s/>in<text:s/>the<text:s/>development<text:s/>process<text:s/>is<text:s/>a<text:s/>significant<text:s/>achievement<text:s/>in<text:s/>building<text:s/>inter-governmental<text:s/>coordination<text:s/>and<text:s/>national<text:s/>coherence.<text:s/>In<text:s/>parallel,<text:s/>NGP<text:s/>has<text:s/>initiated<text:s/>work<text:s/>on<text:s/>the<text:s/></text:span><text:span text:style-name="T182_7">framework<text:s/>for<text:s/>a<text:s/>Long-Term<text:s/>Low<text:s/>Emissions<text:s/>Development<text:s/>Strategy<text:s/>(LT-LEDS),<text:s/>which<text:s/>will<text:s/>serve<text:s/>as<text:s/>a<text:s/>strategic<text:s/>roadmap<text:s/>for<text:s/>Pakistan’s<text:s/>transition<text:s/>towards<text:s/>a<text:s/>low-carbon<text:s/>economy<text:s/>and<text:s/>will<text:s/>be<text:s/>finalised<text:s/>by<text:s/>end<text:s/>of<text:s/>2025.</text:span><text:span text:style-name="T182_8"><text:s/></text:span><text:span text:style-name="T182_9">However,<text:s/></text:span><text:span text:style-name="T182_10">risks<text:s/>remain<text:s/>in<text:s/></text:span><text:span text:style-name="T182_11">implementation,<text:s/>where<text:s/>institutional<text:s/>capacity<text:s/>and<text:s/>financial<text:s/>resources<text:s/>for<text:s/>adaptation<text:s/>measures<text:s/>remain<text:s/>a<text:s/>challenge<text:s/>across<text:s/>provincial<text:s/>governments.<text:s/>It<text:s/>is<text:s/>recommended<text:s/>that<text:s/>NDC<text:s/>3.0<text:s/>and<text:s/>LT-LEDs<text:s/>technical<text:s/>support<text:s/>should<text:s/>include<text:s/>the<text:s/>design<text:s/>of<text:s/>Provincial<text:s/>Climate<text:s/>Investment<text:s/>Plans<text:s/>to<text:s/>translate<text:s/>national<text:s/>targets<text:s/>into<text:s/>tangible,<text:s/>budgeted<text:s/>provincial<text:s/>actions,<text:s/>making<text:s/>the<text:s/>commitments<text:s/></text:span><text:span text:style-name="T182_12">financially</text:span><text:span text:style-name="T182_13"><text:s/>real<text:s/>for<text:s/>the<text:s/>federating<text:s/>units.</text:span></text:p>
      <text:p text:style-name="P183"><text:span text:style-name="T183_1">Overall,<text:s/>NGP<text:s/>has<text:s/>rapidly<text:s/>deployed<text:s/></text:span><text:span text:style-name="T183_2">effective<text:s/></text:span><text:span text:style-name="T183_3">technical<text:s/>support,<text:s/>however<text:s/></text:span><text:span text:style-name="T183_4">further<text:s/>evidence<text:s/>is<text:s/>required<text:s/>to<text:s/>demonstrate<text:s/></text:span><text:span text:style-name="T183_5">the<text:s/>depth<text:s/>of<text:s/></text:span><text:span text:style-name="T183_6">coordination<text:s/>improvement</text:span><text:span text:style-name="T183_7">,</text:span><text:span text:style-name="T183_8"><text:s/>and<text:s/>its<text:s/>contribution<text:s/>to<text:s/>the<text:s/>performance<text:s/>of<text:s/>inter-governmental<text:s/>coordination<text:s/>instruments.</text:span><text:span text:style-name="T183_9"><text:s/></text:span></text:p>
      <text:p text:style-name="P184"><text:span text:style-name="T184_1">The<text:s/></text:span><text:span text:style-name="T184_2">simultaneous<text:s/>revamping<text:s/>of<text:s/>PMO's<text:s/>TMS<text:s/>and<text:s/>development<text:s/>of<text:s/>EAD<text:s/>Dashboard,<text:s/>and<text:s/>Power<text:s/>Division's<text:s/>monitoring<text:s/>framework<text:s/>creates<text:s/>risk</text:span><text:span text:style-name="T184_3">s<text:s/>around</text:span><text:span text:style-name="T184_4"><text:s/>system<text:s/>fragmentation<text:s/>and<text:s/>parallel<text:s/>system</text:span><text:span text:style-name="T184_5">s</text:span><text:span text:style-name="T184_6"><text:s/>that<text:s/>have<text:s/>the<text:s/>potential<text:s/>to<text:s/>add<text:s/>complexity<text:s/>rather<text:s/>than<text:s/>streamlining<text:s/>processes<text:s/>if<text:s/>not<text:s/>managed<text:s/>effectively.<text:s/></text:span><text:span text:style-name="T184_7">(these<text:s/>risks<text:s/>are<text:s/>identified<text:s/>in<text:s/>the<text:s/>above<text:s/>recommendation<text:s/>around<text:s/>strategic<text:s/>coherence<text:s/>and<text:s/>relevant<text:s/>mitigations<text:s/>will<text:s/>be<text:s/>developed<text:s/></text:span><text:span text:style-name="T184_8">as<text:s/>part<text:s/>of<text:s/>that<text:s/>work).</text:span></text:p>
      <text:p text:style-name="P185"><text:span text:style-name="T185_1">P</text:span><text:span text:style-name="T185_2">rogress<text:s/>on<text:s/>the<text:s/>analytical/policy<text:s/>strand<text:s/>(1.2)<text:s/>was<text:s/>slower,<text:s/>with<text:s/>the<text:s/>position<text:s/>paper<text:s/>on<text:s/>water<text:s/>governance<text:s/>only</text:span><text:span text:style-name="T185_3"><text:s/>recently</text:span><text:span text:style-name="T185_4"><text:s/>commissioned</text:span><text:span text:style-name="T185_5">.<text:s/></text:span><text:span text:style-name="T185_6">Additionally,<text:s/>NGP<text:s/>is<text:s/>anticipating<text:s/>initiating<text:s/>engagement<text:s/>with</text:span><text:span text:style-name="T185_7"><text:s/>the</text:span><text:span text:style-name="T185_8"><text:s/>Establishment<text:s/>Division<text:s/>focusing<text:s/>on<text:s/>institutional<text:s/>analysis,<text:s/>developing<text:s/>a<text:s/>PM’s<text:s/>Roadmap<text:s/>for<text:s/>the<text:s/>Establishment<text:s/>Division,<text:s/>and<text:s/>designing<text:s/>civil<text:s/>services<text:s/>reforms<text:s/>and<text:s/>performance<text:s/>parameters</text:span><text:span text:style-name="T185_9">,<text:s/>plus<text:s/></text:span><text:span text:style-name="T185_10">scoping<text:s/>support<text:s/>for<text:s/>the<text:s/>newly<text:s/>proposed<text:s/>National<text:s/>Agriculture<text:s/>Council.<text:s/></text:span><text:span text:style-name="T185_11">In<text:s/>each<text:s/>area,<text:s/>once<text:s/>initial<text:s/>exploration<text:s/>is<text:s/>completed</text:span><text:span text:style-name="T185_12">,</text:span><text:span text:style-name="T185_13"><text:s/>a<text:s/>strategic<text:s/>decision<text:s/>will<text:s/>need<text:s/>to<text:s/>be<text:s/>taken<text:s/>as<text:s/>to<text:s/>whether<text:s/>it<text:s/>identifies<text:s/>meaningful<text:s/>opportunity</text:span><text:span text:style-name="T185_14"><text:s/>for<text:s/>impact</text:span><text:span text:style-name="T185_15">.</text:span></text:p>
      <text:p text:style-name="P186"><text:span text:style-name="T186_1">Recommendations<text:s/>1,<text:s/>2<text:s/>and<text:s/>3<text:s/>are<text:s/>particularly<text:s/>pertinent<text:s/>to<text:s/>this<text:s/>output.</text:span></text:p>
      <text:p text:style-name="P187"><text:span text:style-name="T187_1">Describe<text:s/>any<text:s/>changes<text:s/>to<text:s/>this<text:s/>output<text:s/>during<text:s/>the<text:s/>past<text:s/>year,<text:s/>and<text:s/>any<text:s/>planned<text:s/>changes<text:s/></text:span><text:span text:style-name="T187_2">as<text:s/>a<text:s/>result<text:s/>of</text:span><text:span text:style-name="T187_3"><text:s/>this<text:s/>review.</text:span></text:p>
      <text:p text:style-name="P188"><text:span text:style-name="T188_1">Output<text:s/>1<text:s/>underwent<text:s/>a</text:span><text:span text:style-name="T188_2"><text:s/>positive</text:span><text:span text:style-name="T188_3"><text:s/>strategic<text:s/>recalibration<text:s/>during<text:s/></text:span><text:span text:style-name="T188_4">the<text:s/></text:span><text:span text:style-name="T188_5">past<text:s/>year<text:s/>to<text:s/>ensure<text:s/>optimal<text:s/>resource<text:s/>alignment<text:s/>and<text:s/>non-duplication<text:s/>of<text:s/>effort<text:s/>across<text:s/>the<text:s/>FCDO<text:s/>portfolio.<text:s/>The<text:s/>initial<text:s/>analytical<text:s/>plan<text:s/>to<text:s/>commission<text:s/>two<text:s/>position<text:s/>papers</text:span><text:span text:style-name="T188_6"><text:s/>(</text:span><text:span text:style-name="T188_7">on<text:s/>social<text:s/>protection<text:s/>and<text:s/>broader<text:s/>climate<text:s/>change</text:span><text:span text:style-name="T188_8">)</text:span><text:span text:style-name="T188_9"><text:s/>was<text:s/>subsequently<text:s/>revised.<text:s/>This<text:s/>pivot<text:s/>was<text:s/>driven<text:s/>by</text:span><text:span text:style-name="T188_10"><text:s/></text:span><text:span text:style-name="T188_11">coordination<text:s/></text:span><text:span text:style-name="T188_12">in<text:s/>light<text:s/>of</text:span><text:span text:style-name="T188_13"><text:s/></text:span><text:span text:style-name="T188_14">activity<text:s/>elsewhere<text:s/>in<text:s/>the<text:s/>BHC<text:s/>portfolio</text:span><text:span text:style-name="T188_15"><text:s/>and<text:s/>the<text:s/>World<text:s/>Bank</text:span><text:span text:style-name="T188_16">.</text:span><text:span text:style-name="T188_17"><text:s/></text:span><text:span text:style-name="T188_18">This<text:s/>refinement<text:s/></text:span><text:span text:style-name="T188_19">steered<text:s/>the<text:s/>programme<text:s/>away<text:s/>from<text:s/>analytic<text:s/>products<text:s/>without<text:s/>a<text:s/>clear<text:s/>‘demand’<text:s/>and<text:s/>only<text:s/>later<text:s/>in<text:s/>the<text:s/>reporting<text:s/>year<text:s/>has<text:s/></text:span><text:span text:style-name="T188_20">this</text:span><text:span text:style-name="T188_21"><text:s/>sharpened<text:s/>toward<text:s/>a<text:s/>single</text:span><text:span text:style-name="T188_22"><text:s/>focus<text:s/></text:span><text:span text:style-name="T188_23">on<text:s/>water<text:s/>resources<text:s/>and<text:s/></text:span><text:span text:style-name="T188_24">provincial<text:s/></text:span><text:span text:style-name="T188_25">governance</text:span><text:span text:style-name="T188_26"><text:s/>and<text:s/>political<text:s/>economy</text:span><text:span text:style-name="T188_27">.</text:span><text:span text:style-name="T188_28"><text:s/></text:span><text:span text:style-name="T188_29">Another<text:s/>major<text:s/>planned<text:s/>change,<text:s/>stemming<text:s/>from<text:s/></text:span><text:span text:style-name="T188_30">the<text:s/></text:span><text:span text:style-name="T188_31">previous<text:s/>AR,<text:s/>is<text:s/>the<text:s/>proposed<text:s/>revision<text:s/>of<text:s/>programme<text:s/></text:span><text:span text:style-name="T188_32">logframe</text:span><text:span text:style-name="T188_33"><text:s/>to<text:s/>shift<text:s/>from<text:s/>a<text:s/>thematic<text:s/>division<text:s/>to<text:s/></text:span><text:span text:style-name="T188_34">a<text:s/>tiers<text:s/>of<text:s/>government</text:span><text:span text:style-name="T188_35"><text:s/>focus<text:s/>where<text:s/>now<text:s/>output<text:s/>1<text:s/>focuses<text:s/>on<text:s/>Federal<text:s/>initiatives<text:s/>and<text:s/>output<text:s/>2<text:s/>on<text:s/>provincial<text:s/>level<text:s/>interventions.</text:span></text:p>
      <text:p text:style-name="P189"><text:span text:style-name="T189_1">Progress<text:s/>on<text:s/>previous<text:s/>year<text:s/>Annual<text:s/>Review<text:s/>Recommendations</text:span></text:p>
      <text:p text:style-name="P190"><text:span text:style-name="T190_1"><text:s/></text:span></text:p>
      <table:table table:style-name="Table6">
        <table:table-column table:style-name="Column27"/>
        <table:table-column table:style-name="Column28"/>
        <table:table-column table:style-name="Column29"/>
        <table:table-row table:style-name="Row21">
          <table:table-cell table:style-name="Cell80">
            <text:p text:style-name="P191"><text:span text:style-name="T191_1">Recommendations<text:s/>2024<text:s/>AR</text:span></text:p>
          </table:table-cell>
          <table:table-cell table:style-name="Cell81">
            <text:p text:style-name="P192"><text:span text:style-name="T192_1">Progress<text:s/>achieved</text:span></text:p>
          </table:table-cell>
          <table:table-cell table:style-name="Cell82">
            <text:p text:style-name="P193"><text:span text:style-name="T193_1">Further<text:s/></text:span><text:span text:style-name="T193_2">Recommendation</text:span></text:p>
          </table:table-cell>
        </table:table-row>
        <table:table-row table:style-name="Row22">
          <table:table-cell table:style-name="Cell83">
            <text:p text:style-name="P194"><text:span text:style-name="T194_1">Rebalancing<text:s/>between<text:s/>‘contentious’<text:s/>areas<text:s/>and<text:s/>those<text:s/>with<text:s/>greater<text:s/>expectation<text:s/>of<text:s/>impact:</text:span><text:span text:style-name="T194_2"><text:s/>NGP<text:s/>to<text:s/>propose<text:s/>additional<text:s/>feasible<text:s/>activities<text:s/>and<text:s/>a<text:s/>plan<text:s/>for<text:s/>retaining<text:s/>a<text:s/>feasible<text:s/>foothold<text:s/>on<text:s/>more<text:s/>contentious<text:s/>issues.</text:span></text:p>
          </table:table-cell>
          <table:table-cell table:style-name="Cell84">
            <text:p text:style-name="P195"><text:span text:style-name="T195_1">Achieved<text:s/>Partially</text:span></text:p>
            <text:p text:style-name="P196"><text:span text:style-name="T196_1">The<text:s/>programme<text:s/>has<text:s/>successfully<text:s/>expanded<text:s/>TA<text:s/>to<text:s/>four<text:s/>federal<text:s/>ministries/departments<text:s/>(deemed<text:s/>feasible).<text:s/>The<text:s/>policy<text:s/>work<text:s/>scope<text:s/>narrowed<text:s/>to<text:s/>a<text:s/>single<text:s/>paper,<text:s/>reducing<text:s/>the<text:s/>effort<text:s/>on<text:s/>'high-risk,<text:s/></text:span><text:span text:style-name="T196_2">high-prize</text:span><text:span text:style-name="T196_3">'<text:s/>issues.<text:s/>The<text:s/>NDC<text:s/>3.0<text:s/>work<text:s/>shows<text:s/>success<text:s/>in<text:s/>a<text:s/>feasible</text:span></text:p>
            <text:p text:style-name="P197"><text:span text:style-name="T197_1"><text:s/>yet<text:s/>high-impact<text:s/>sector.</text:span></text:p>
          </table:table-cell>
          <table:table-cell table:style-name="Cell85">
            <text:p text:style-name="P198"><text:span text:style-name="T198_1">Formalise<text:s/>a<text:s/></text:span><text:span text:style-name="T198_2">Political<text:s/>Window<text:s/>Readiness<text:s/></text:span><text:span text:style-name="T198_3">strategy<text:s/>on<text:s/>highly<text:s/>contentious<text:s/>issues<text:s/>(for<text:s/>instance<text:s/>NFC/National<text:s/>Fiscal<text:s/>Pact</text:span><text:span text:style-name="T198_4">).This</text:span><text:span text:style-name="T198_5"><text:s/>strategy<text:s/>should<text:s/>focus<text:s/>on<text:s/>developing<text:s/>a<text:s/>pool<text:s/>of<text:s/>scoped<text:s/>reform<text:s/>areas<text:s/>that<text:s/>directly<text:s/>identify<text:s/>feasible<text:s/>footholds<text:s/>through<text:s/>technical<text:s/>work<text:s/>tied<text:s/>to<text:s/>political<text:s/>buy-in.</text:span></text:p>
          </table:table-cell>
        </table:table-row>
        <table:table-row table:style-name="Row23">
          <table:table-cell table:style-name="Cell86">
            <text:p text:style-name="P199"><text:span text:style-name="T199_1">Log<text:s/>frame<text:s/>restructuring:</text:span><text:span text:style-name="T199_2"><text:s/>FCDO,<text:s/>with<text:s/>NGP<text:s/>and<text:s/>UNDP<text:s/>teams,<text:s/>to<text:s/>revise<text:s/>the<text:s/></text:span><text:span text:style-name="T199_3">logframe</text:span><text:span text:style-name="T199_4"><text:s/>to<text:s/>focus<text:s/>on<text:s/></text:span><text:span text:style-name="T199_5">tiers<text:s/>of<text:s/>government</text:span><text:span text:style-name="T199_6"><text:s/>(Output<text:s/>1<text:s/>Federal,<text:s/>Output<text:s/>2<text:s/>Provincial).<text:s/></text:span></text:p>
          </table:table-cell>
          <table:table-cell table:style-name="Cell87">
            <text:p text:style-name="P200"><text:span text:style-name="T200_1">Achieved:<text:s/>Operationally<text:s/>aligned</text:span><text:span text:style-name="T200_2"><text:s/></text:span></text:p>
            <text:p text:style-name="P201"><text:span text:style-name="T201_1">The<text:s/>current<text:s/>reporting<text:s/>structure<text:s/>focuses<text:s/>on<text:s/>federal<text:s/>line<text:s/>ministries,<text:s/>aligning<text:s/>with<text:s/>the<text:s/>spirit<text:s/>of<text:s/>the<text:s/>recommendation.<text:s/></text:span></text:p>
          </table:table-cell>
          <table:table-cell table:style-name="Cell88">
            <text:p text:style-name="P202"><text:span text:style-name="T202_1">The<text:s/>revised<text:s/></text:span><text:span text:style-name="T202_2">logframe</text:span><text:span text:style-name="T202_3"><text:s/>must<text:s/>include<text:s/>an<text:s/>Output<text:s/>1<text:s/>indicator<text:s/>that<text:s/>specifically<text:s/></text:span><text:span text:style-name="T202_4">measures<text:s/>the<text:s/>integration</text:span><text:span text:style-name="T202_5"><text:s/>of<text:s/>the<text:s/>new<text:s/>federal<text:s/>digital<text:s/>systems<text:s/>(TMS,<text:s/>Dashboard)<text:s/>to<text:s/>prevent<text:s/>parallel,<text:s/>uncoordinated<text:s/>governance<text:s/>systems.</text:span></text:p>
          </table:table-cell>
        </table:table-row>
      </table:table>
      <text:p text:style-name="P203"><text:span text:style-name="T203_1"><text:s/></text:span></text:p>
      <text:p text:style-name="P204"><text:span text:style-name="T204_1">Lessons<text:s/>learned<text:s/>and<text:s/>recommendations<text:s/>for<text:s/>the<text:s/>2025/26</text:span></text:p>
      <text:p text:style-name="P205"><text:span text:style-name="T205_1">The<text:s/>main<text:s/>lesson<text:s/>learned<text:s/>is<text:s/>that<text:s/>while<text:s/>technical<text:s/>assistance<text:s/>has<text:s/>high<text:s/>traction<text:s/>and<text:s/>is<text:s/>being<text:s/>delivered<text:s/>impressively,</text:span><text:span text:style-name="T205_2"><text:s/>the<text:s/>programme<text:s/>needs<text:s/>to<text:s/>more<text:s/>effectively<text:s/>document<text:s/>impact,<text:s/></text:span><text:span text:style-name="T205_3">and<text:s/>operate<text:s/>in<text:s/>an<text:s/>adaptive<text:s/>way,<text:s/>scoping<text:s/>issues,<text:s/>preparing<text:s/>to<text:s/>react<text:s/>quickly<text:s/>to<text:s/>opportunities<text:s/>and<text:s/>making<text:s/>strategic<text:s/>choices<text:s/>on<text:s/>maximising<text:s/></text:span><text:span text:style-name="T205_4">the<text:s/>collective<text:s/>impact<text:s/>of<text:s/>the<text:s/>different<text:s/>lines<text:s/>of<text:s/>support.<text:s/></text:span></text:p>
      <text:p text:style-name="P206"/>
      <text:p text:style-name="P207"><text:span text:style-name="T207_1">Recommendations<text:s/>for<text:s/>the<text:s/>year<text:s/>ahead<text:s/></text:span><text:span text:style-name="T207_2">include<text:s/></text:span><text:span text:style-name="T207_3">deepening<text:s/>provincial<text:s/>presence</text:span><text:span text:style-name="T207_4"><text:s/>and<text:s/>ensuring<text:s/>we<text:s/>align<text:s/>support<text:s/>with<text:s/>our<text:s/>understanding<text:s/>of<text:s/>provincial<text:s/>political<text:s/>economy<text:s/>dynamics</text:span><text:span text:style-name="T207_5">,<text:s/>leveraging<text:s/>technical<text:s/>experts,<text:s/>actively<text:s/>facilitating<text:s/>the<text:s/>exchange<text:s/>of<text:s/>lessons<text:s/>learned<text:s/>between<text:s/>provinces<text:s/>and<text:s/>developing<text:s/>synergies</text:span><text:span text:style-name="T207_6"><text:s/>between<text:s/>different<text:s/>activities<text:s/>within<text:s/>NGP<text:s/>and</text:span><text:span text:style-name="T207_7"><text:s/>with<text:s/>other<text:s/>FCDO<text:s/>programmes<text:s/>to<text:s/>enhance<text:s/>impact<text:s/>and<text:s/>sustainability.<text:s/></text:span><text:span text:style-name="T207_8">The<text:s/>programme<text:s/>also<text:s/>needs<text:s/>to<text:s/>ensure<text:s/>it<text:s/>mitigates<text:s/>against<text:s/>the</text:span><text:span text:style-name="T207_9"><text:s/>current<text:s/>risk</text:span><text:span text:style-name="T207_10">s<text:s/>around<text:s/>supporting<text:s/></text:span><text:span text:style-name="T207_11">parallel<text:s/>systems,<text:s/></text:span><text:span text:style-name="T207_12">that<text:s/>may<text:s/>undermine<text:s/>NGP’s<text:s/>core<text:s/>objective</text:span><text:span text:style-name="T207_13">.</text:span></text:p>
      <text:p text:style-name="P208"/>
      <table:table table:style-name="Table7">
        <table:table-column table:style-name="Column30"/>
        <table:table-column table:style-name="Column31"/>
        <table:table-column table:style-name="Column32"/>
        <table:table-column table:style-name="Column33"/>
        <table:table-column table:style-name="Column34"/>
        <table:table-column table:style-name="Column35"/>
        <table:table-column table:style-name="Column36"/>
        <table:table-column table:style-name="Column37"/>
        <table:table-row table:style-name="Row24">
          <table:table-cell table:style-name="Cell89" table:number-columns-spanned="2">
            <text:p text:style-name="P209"><text:span text:style-name="T209_1">Output<text:s/>Title<text:s/></text:span><text:span text:style-name="T209_2"><text:s/></text:span></text:p>
          </table:table-cell>
          <table:covered-table-cell/>
          <table:table-cell table:style-name="Cell90" table:number-columns-spanned="6">
            <text:p text:style-name="P210"><text:span text:style-name="T210_1">Selected<text:s/>provincial<text:s/>departments<text:s/>have<text:s/>the<text:s/>capacity<text:s/>to<text:s/>develop<text:s/>and<text:s/>implement<text:s/>instruments<text:s/>for<text:s/>better<text:s/>coordination<text:s/>with<text:s/>other<text:s/>governments<text:s/>or<text:s/>for<text:s/>inter-provincial<text:s/>coordination<text:s/>in<text:s/>other<text:s/>provinces<text:s/>to<text:s/>deliver<text:s/>national<text:s/>coherent<text:s/>responses</text:span><text:span text:style-name="T210_2">.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25">
          <table:table-cell table:style-name="Cell91" table:number-columns-spanned="3">
            <text:p text:style-name="P211"><text:span text:style-name="T211_1">Output<text:s/>number:<text:s text:c="2"/></text:span></text:p>
          </table:table-cell>
          <table:covered-table-cell/>
          <table:covered-table-cell/>
          <table:table-cell table:style-name="Cell92">
            <text:p text:style-name="P212"><text:span text:style-name="T212_1"><text:s/>2</text:span></text:p>
          </table:table-cell>
          <table:table-cell table:style-name="Cell93" table:number-columns-spanned="2">
            <text:p text:style-name="P213"><text:span text:style-name="T213_1">Output<text:s/>Score:<text:s text:c="2"/></text:span></text:p>
          </table:table-cell>
          <table:covered-table-cell/>
          <table:table-cell table:style-name="Cell94" table:number-columns-spanned="2">
            <text:p text:style-name="P214"><text:span text:style-name="T214_1"><text:s/></text:span><text:span text:style-name="T214_2">B</text:span></text:p>
          </table:table-cell>
          <table:covered-table-cell/>
        </table:table-row>
        <table:table-row table:style-name="Row26">
          <table:table-cell table:style-name="Cell95" table:number-columns-spanned="3">
            <text:p text:style-name="P215"><text:span text:style-name="T215_1">Impact<text:s/>weighting<text:s/>(%):<text:s text:c="3"/></text:span></text:p>
          </table:table-cell>
          <table:covered-table-cell/>
          <table:covered-table-cell/>
          <table:table-cell table:style-name="Cell96">
            <text:p text:style-name="P216"><text:span text:style-name="T216_1"><text:s/>25%</text:span></text:p>
          </table:table-cell>
          <table:table-cell table:style-name="Cell97" table:number-columns-spanned="2">
            <text:p text:style-name="P217"><text:span text:style-name="T217_1">Weighting<text:s/>revised<text:s/>since<text:s/>last<text:s/></text:span><text:span text:style-name="T217_2">AR?</text:span><text:span text:style-name="T217_3"><text:s text:c="2"/></text:span></text:p>
          </table:table-cell>
          <table:covered-table-cell/>
          <table:table-cell table:style-name="Cell98" table:number-columns-spanned="2">
            <text:p text:style-name="P218"><text:span text:style-name="T218_1">Yes,<text:s/>decreased<text:s/>from<text:s/>35%</text:span></text:p>
          </table:table-cell>
          <table:covered-table-cell/>
        </table:table-row>
        <table:table-row table:style-name="Row27">
          <table:table-cell table:style-name="Cell99" table:number-columns-spanned="2">
            <text:p text:style-name="P219"/>
          </table:table-cell>
          <table:covered-table-cell/>
          <table:table-cell table:style-name="Cell100">
            <text:p text:style-name="P220"/>
          </table:table-cell>
          <table:table-cell table:style-name="Cell101">
            <text:p text:style-name="P221"/>
          </table:table-cell>
          <table:table-cell table:style-name="Cell102" table:number-columns-spanned="2">
            <text:p text:style-name="P222"/>
          </table:table-cell>
          <table:covered-table-cell/>
          <table:table-cell table:style-name="Cell103" table:number-columns-spanned="2">
            <text:p text:style-name="P223"/>
          </table:table-cell>
          <table:covered-table-cell/>
        </table:table-row>
        <table:table-row table:style-name="Row28">
          <table:table-cell table:style-name="Cell104">
            <text:p text:style-name="P224"><text:span text:style-name="T224_1"><text:s/></text:span><text:span text:style-name="T224_2">Indicator(s)</text:span><text:span text:style-name="T224_3"><text:s/></text:span></text:p>
          </table:table-cell>
          <table:table-cell table:style-name="Cell105" table:number-columns-spanned="4">
            <text:p text:style-name="P225"><text:span text:style-name="T225_1">Milestone(s)<text:s/>for<text:s/>this<text:s/>review</text:span><text:span text:style-name="T225_2"><text:s/></text:span></text:p>
          </table:table-cell>
          <table:covered-table-cell/>
          <table:covered-table-cell/>
          <table:covered-table-cell/>
          <table:table-cell table:style-name="Cell106" table:number-columns-spanned="2">
            <text:p text:style-name="P226"><text:span text:style-name="T226_1">Progress<text:s/></text:span><text:span text:style-name="T226_2"><text:s/></text:span></text:p>
          </table:table-cell>
          <table:covered-table-cell/>
        </table:table-row>
        <table:table-row table:style-name="Row29">
          <table:table-cell table:style-name="Cell107">
            <text:p text:style-name="P227"><text:span text:style-name="T227_1">Output<text:s/>Indicator<text:s/>2.1:<text:s/>Number<text:s/>of<text:s/>provincial<text:s/>requests<text:s/>for<text:s/>governance<text:s/>instruments<text:s/>supported<text:s/>with<text:s/>tailored<text:s/>technical<text:s/>assistance,<text:s/>tools,<text:s/>and<text:s/>structures</text:span></text:p>
          </table:table-cell>
          <table:table-cell table:style-name="Cell108" table:number-columns-spanned="4">
            <text:p text:style-name="P228"><text:span text:style-name="T228_1">Develop<text:s/>a<text:s/>framework<text:s/>for<text:s/>evaluating<text:s/>and<text:s/>prioritising<text:s/>provincial<text:s/>requests,<text:s/>focusing<text:s/>on<text:s/>scalability,<text:s/>alignment<text:s/>with<text:s/>national<text:s/>goals,<text:s/>and<text:s/>resource<text:s/>feasibility.</text:span></text:p>
            <text:p text:style-name="P229"/>
            <text:p text:style-name="P230"><text:span text:style-name="T230_1">Identify<text:s/>and<text:s/>address<text:s/>at<text:s/>least<text:s/>two<text:s/>high-impact<text:s/>provincial<text:s/>requests<text:s/>with<text:s/>measurable<text:s/>deliverables.</text:span></text:p>
            <text:p text:style-name="P231"><text:span text:style-name="T231_1"><text:s/></text:span></text:p>
            <text:p text:style-name="P232"><text:span text:style-name="T232_1"><text:s/></text:span></text:p>
            <text:p text:style-name="P233"><text:span text:style-name="T233_1"><text:s/></text:span></text:p>
            <text:p text:style-name="P234"><text:span text:style-name="T234_1">Conduct<text:s/>a<text:s/>detailed<text:s/>review<text:s/>to<text:s/>identify<text:s/>at<text:s/>least<text:s/>two<text:s/>high-impact<text:s/>federal/provincial<text:s/>themes<text:s/>or<text:s/>projects<text:s/>with<text:s/>inter-provincial<text:s/>coordination<text:s/>issues.</text:span></text:p>
          </table:table-cell>
          <table:covered-table-cell/>
          <table:covered-table-cell/>
          <table:covered-table-cell/>
          <table:table-cell table:style-name="Cell109" table:number-columns-spanned="2">
            <text:p text:style-name="P235"><text:span text:style-name="T235_1">Partially<text:s/>achieved</text:span></text:p>
            <text:p text:style-name="P236"/>
            <text:p text:style-name="P237"><text:span text:style-name="T237_1">NGP<text:s/>has<text:s/>developed<text:s/>and<text:s/>applied<text:s/>an<text:s/>evaluation<text:s/>framework<text:s/>as<text:s/>a<text:s/>guiding<text:s/>document<text:s/>for<text:s/>prioritising<text:s/>provincial<text:s/>requests<text:s/>and<text:s/>deploying<text:s/>resources.<text:s/></text:span><text:span text:style-name="T237_2">However,<text:s/>these<text:s/>activities<text:s/>are<text:s/>in<text:s/>relatively<text:s/>early<text:s/>stages.</text:span></text:p>
            <text:p text:style-name="P238"/>
            <text:p text:style-name="P239"><text:span text:style-name="T239_1"><text:s/></text:span></text:p>
            <text:p text:style-name="P240"><text:span text:style-name="T240_1">Technical<text:s/>support<text:s/>extended<text:s/>for<text:s/></text:span><text:span text:style-name="T240_2">two</text:span><text:span text:style-name="T240_3"><text:s/>provincial<text:s/>governance<text:s/>instruments:</text:span></text:p>
            <text:list text:style-name="LS29" xml:id="list8">
              <text:list-item>
                <text:p text:style-name="P241"><text:span text:style-name="T241_1">Tailored<text:s/>technical<text:s/>assistance<text:s/>on<text:s/>pension<text:s/>reforms<text:s/>to<text:s/>Government<text:s/>of<text:s/>Sindh<text:s/></text:span></text:p>
              </text:list-item>
              <text:list-item>
                <text:p text:style-name="P242"><text:span text:style-name="T242_1">Development<text:s/>of<text:s/>proposal<text:s/>on<text:s/>Sindh’s<text:s/>climate<text:s/>finance<text:s/>institutional<text:s/>architecture<text:s/>for<text:s/>which<text:s/>NGP<text:s/>provided<text:s/>rapid<text:s/>analytical<text:s/>support</text:span></text:p>
              </text:list-item>
            </text:list>
            <text:p text:style-name="P243"/>
            <text:p text:style-name="P244"><text:span text:style-name="T244_1">NGP<text:s/>Identified<text:s/></text:span><text:span text:style-name="T244_2">three</text:span><text:span text:style-name="T244_3"><text:s/>high-impact<text:s/>federal-provincial<text:s/>coordination<text:s/>themes:</text:span></text:p>
            <text:list text:style-name="LS28" xml:id="list10">
              <text:list-item>
                <text:p text:style-name="P245"><text:span text:style-name="T245_1">Pension<text:s/>reforms</text:span><text:span text:style-name="T245_2">.</text:span></text:p>
              </text:list-item>
              <text:list-item>
                <text:p text:style-name="P246"><text:span text:style-name="T246_1">Provincial<text:s/>electricity<text:s/>regulation<text:s/></text:span></text:p>
              </text:list-item>
              <text:list-item>
                <text:p text:style-name="P247"><text:span text:style-name="T247_1">Provincial<text:s/>GHG<text:s/>inventories<text:s/>(initiated)</text:span><text:span text:style-name="T247_2">.</text:span><text:span text:style-name="T247_3"><text:line-break/></text:span><text:span text:style-name="T247_4"><text:line-break/></text:span><text:span text:style-name="T247_5"><text:s/></text:span></text:p>
              </text:list-item>
            </text:list>
          </table:table-cell>
          <table:covered-table-cell/>
        </table:table-row>
      </table:table>
      <text:p text:style-name="P248"/>
      <text:p text:style-name="P249"><text:span text:style-name="T249_1">Briefly<text:s/>describe<text:s/>the<text:s/>output’s<text:s/>activities<text:s/>and<text:s/>provide<text:s/>supporting<text:s/>narrative<text:s/>for<text:s/>the<text:s/>score.<text:s/></text:span></text:p>
      <text:p text:style-name="P250"><text:span text:style-name="T250_1"><text:s/></text:span></text:p>
      <text:p text:style-name="P251"><text:span text:style-name="T251_1">Output<text:s/>2<text:s/></text:span><text:span text:style-name="T251_2">demonstrated<text:s/>some<text:s/>progress<text:s/>across<text:s/></text:span><text:span text:style-name="T251_3">three<text:s/>high-strategic-value<text:s/>and<text:s/>scalable<text:s/>thematic<text:s/>areas:<text:s/>pension<text:s/>reforms,<text:s/>climate<text:s/>change,<text:s/>and<text:s/>the<text:s/>energy/power<text:s/>sector.</text:span></text:p>
      <text:p text:style-name="P252"><text:span text:style-name="T252_1">Pension<text:s/>Reforms</text:span><text:span text:style-name="T252_2"><text:s/>-<text:s/></text:span><text:span text:style-name="T252_3">successful<text:s/>initiat</text:span><text:span text:style-name="T252_4">ion<text:s/>of</text:span><text:span text:style-name="T252_5"><text:s/>structured<text:s/>inter-provincial<text:s/>engagement<text:s/></text:span><text:span text:style-name="T252_6">on</text:span><text:span text:style-name="T252_7"><text:s/>pension<text:s/>reform<text:s/>across<text:s/>Sindh,<text:s/>Punjab,<text:s/>and<text:s/>Khyber<text:s/>Pakhtunkhwa<text:s/>(KP)</text:span><text:span text:style-name="T252_8">,<text:s/>fostering<text:s/>informal</text:span><text:span text:style-name="T252_9"><text:s/>inter-provincial<text:s/>coordination<text:s/></text:span><text:span text:style-name="T252_10">around</text:span><text:span text:style-name="T252_11"><text:s/>shared<text:s/>technical<text:s/>standards,<text:s/>legal<text:s/>instruments,<text:s/>and<text:s/>best<text:s/>practices.</text:span><text:span text:style-name="T252_12"><text:s/>In<text:s/>Sindh</text:span><text:span text:style-name="T252_13"><text:s/>NGP<text:s/>supported<text:s/>drafting<text:s/>and<text:s/>approval<text:s/>of<text:s/>the<text:s/>Rules<text:s/>for<text:s/>the<text:s/>Defined<text:s/>Contribution<text:s/>Pension<text:s/>Scheme<text:s/>(DCPS)<text:s/>for<text:s/>new<text:s/>civil<text:s/>service<text:s/>hires,<text:s/>and<text:s/>the<text:s/>completion<text:s/>of<text:s/>drafting<text:s/>and<text:s/>approval<text:s/>of<text:s/>a<text:s/>Pension<text:s/>Fund.<text:s/></text:span><text:span text:style-name="T252_14">The<text:s/>key<text:s/>challenges<text:s/>will<text:s/>come<text:s/>during<text:s/>implementation</text:span><text:span text:style-name="T252_15">.</text:span></text:p>
      <text:p text:style-name="P253"><text:span text:style-name="T253_1">Provincial<text:s/>Electricity<text:s/>Regulations</text:span><text:span text:style-name="T253_2"><text:s/>-<text:s/></text:span><text:span text:style-name="T253_3">planned</text:span><text:span text:style-name="T253_4"><text:s/>support<text:s/>for<text:s/>establishing<text:s/>and<text:s/>strengthening<text:s/>Provincial<text:s/>Electricity<text:s/>Regulatory<text:s/>Authorities<text:s/>to<text:s/>prepare<text:s/>provincial<text:s/>governments<text:s/>to<text:s/>manage<text:s/>their</text:span><text:span text:style-name="T253_5"><text:s/>power<text:s/>sector</text:span><text:span text:style-name="T253_6"><text:s/>responsibilities</text:span><text:span text:style-name="T253_7">.<text:s/>This<text:s/>is<text:s/>a<text:s/>highly<text:s/>relevant<text:s/>issue<text:s/>with<text:s/>significant<text:s/>risks</text:span><text:span text:style-name="T253_8"><text:s/>around</text:span><text:span text:style-name="T253_9"><text:s/>coordination</text:span><text:span text:style-name="T253_10">,<text:s/>regulation<text:s/>and<text:s/>oversight</text:span><text:span text:style-name="T253_11">,<text:s/>including<text:s/>autonomy<text:s/>of<text:s/>regulators</text:span><text:span text:style-name="T253_12">.<text:s/></text:span></text:p>
      <text:p text:style-name="P254"><text:span text:style-name="T254_1">GHG<text:s/>Inventories</text:span><text:span text:style-name="T254_2"><text:s/></text:span><text:span text:style-name="T254_3">–<text:s/>scoping<text:s/>of<text:s/></text:span><text:span text:style-name="T254_4">climate-related<text:s/>interventions<text:s/>such<text:s/>as<text:s/>for<text:s/>GHG<text:s/>inventories<text:s/>and<text:s/>climate<text:s/>finance<text:s/>institutional<text:s/>structures<text:s/>in<text:s/>Sindh,<text:s/>Punjab,<text:s/>and<text:s/>KP.</text:span><text:span text:style-name="T254_5"><text:s/></text:span><text:span text:style-name="T254_6">If<text:s/>provinces<text:s/>adopt<text:s/>a</text:span><text:span text:style-name="T254_7"><text:s/></text:span><text:span text:style-name="T254_8">coherent<text:s/>data<text:s/>framework</text:span><text:span text:style-name="T254_9"><text:s/>and<text:s/>digital<text:s/>approach</text:span><text:span text:style-name="T254_10"><text:s/></text:span><text:span text:style-name="T254_11">for<text:s/>p</text:span><text:span text:style-name="T254_12">rovincial<text:s/>GHG<text:s/>inventories</text:span><text:span text:style-name="T254_13"><text:s/>it<text:s/>w</text:span><text:span text:style-name="T254_14">ill</text:span><text:span text:style-name="T254_15"><text:s/>be<text:s/>an<text:s/>important<text:s/>step<text:s/>toward<text:s/></text:span><text:span text:style-name="T254_16">improved<text:s/>reporting,<text:s/></text:span><text:span text:style-name="T254_17">securing<text:s/>international<text:s/>climate<text:s/>finance<text:s/>and<text:s/>aligning<text:s/>with<text:s/>global<text:s/>commitments.<text:s/>NGP<text:s/>has</text:span><text:span text:style-name="T254_18"><text:s/>also</text:span><text:span text:style-name="T254_19"><text:s/>scoped<text:s/>support<text:s/>for<text:s/>operationalising<text:s/></text:span><text:span text:style-name="T254_20">a<text:s/></text:span><text:span text:style-name="T254_21">Climate<text:s/>Action<text:s/>Board<text:s/>in<text:s/>KP<text:s/>and<text:s/></text:span><text:span text:style-name="T254_22">a</text:span><text:span text:style-name="T254_23"><text:s/>climate<text:s/>unit<text:s/>in<text:s/>Sindh.<text:s/>However,<text:s/></text:span><text:span text:style-name="T254_24">there<text:s/>appears<text:s/>to<text:s/>be<text:s/>a<text:s/>gap<text:s/>in<text:s/></text:span><text:span text:style-name="T254_25">lesson<text:s/>learn</text:span><text:span text:style-name="T254_26">ing</text:span><text:span text:style-name="T254_27"><text:s/></text:span><text:span text:style-name="T254_28">around</text:span><text:span text:style-name="T254_29"><text:s/>the</text:span><text:span text:style-name="T254_30"><text:s/>different<text:s/>approaches</text:span><text:span text:style-name="T254_31">.</text:span></text:p>
      <text:p text:style-name="P255"><text:span text:style-name="T255_1">T</text:span><text:span text:style-name="T255_2">he<text:s/>programme<text:s/>met<text:s/>the<text:s/>milestone<text:s/>of<text:s/>addressing<text:s/>at<text:s/>least<text:s/>two<text:s/>high-impact<text:s/>provincial<text:s/>requests</text:span><text:span text:style-name="T255_3">.<text:s/>H</text:span><text:span text:style-name="T255_4">owever,<text:s/></text:span><text:span text:style-name="T255_5">it<text:s/>has<text:s/>not<text:s/>yet<text:s/>translated<text:s/>into<text:s/></text:span><text:span text:style-name="T255_6">formal<text:s/></text:span><text:span text:style-name="T255_7">instrument</text:span><text:span text:style-name="T255_8">s</text:span><text:span text:style-name="T255_9"><text:s/>for<text:s/>inter-provincial<text:s/>coordination</text:span><text:span text:style-name="T255_10">.</text:span><text:span text:style-name="T255_11"><text:s/></text:span><text:span text:style-name="T255_12">It<text:s/>is<text:s/>recommended<text:s/>that<text:s/>cross-provincial<text:s/>lesson-sharing</text:span><text:span text:style-name="T255_13"><text:s/>forms<text:s/>a<text:s/>part<text:s/>of<text:s/>the<text:s/>NGP<text:s/>approach</text:span><text:span text:style-name="T255_14">.</text:span></text:p>
      <text:p text:style-name="P256"><text:span text:style-name="T256_1">Describe<text:s/>any<text:s/>changes<text:s/>to<text:s/>this<text:s/>output<text:s/>during<text:s/>the<text:s/>past<text:s/>year,<text:s/>and<text:s/>any<text:s/>planned<text:s/>changes<text:s/></text:span><text:span text:style-name="T256_2">as<text:s/>a<text:s/>result<text:s/>of</text:span><text:span text:style-name="T256_3"><text:s/>this<text:s/>review.</text:span><text:span text:style-name="T256_4"><text:s/></text:span></text:p>
      <text:p text:style-name="P257"><text:span text:style-name="T257_1">Following<text:s/>exploratory<text:s/></text:span><text:span text:style-name="T257_2">discussions,<text:s/>it<text:s/>was<text:s/>agreed<text:s/>that<text:s/>NGP<text:s/>should<text:s/>strategically<text:s/>narrow<text:s/>its<text:s/>technical<text:s/>assistance<text:s/>to<text:s/></text:span><text:span text:style-name="T257_3">three<text:s/>priority<text:s/>areas</text:span><text:span text:style-name="T257_4"><text:s/>with<text:s/>the<text:s/>highest<text:s/>strategic<text:s/>value<text:s/>and<text:s/>scalability:<text:s/></text:span><text:span text:style-name="T257_5">pension<text:s/>reform,<text:s/>climate<text:s/>change,<text:s/>and<text:s/>the<text:s/>energy/power<text:s/>sector</text:span><text:span text:style-name="T257_6">.<text:s/>NGP<text:s/>initiat</text:span><text:span text:style-name="T257_7">ed</text:span><text:span text:style-name="T257_8"><text:s/>structured<text:s/>engagement<text:s/>in<text:s/>all<text:s/>three<text:s/>focus<text:s/>provinces</text:span><text:span text:style-name="T257_9"><text:s/>improving<text:s/>traction<text:s/>and<text:s/>positioning</text:span><text:span text:style-name="T257_10"><text:s/>NGP<text:s/>as<text:s/>a<text:s/>long-term<text:s/>partner.</text:span><text:span text:style-name="T257_11"><text:s/>NGP<text:s/>should<text:s/>continue<text:s/>with<text:s/>the<text:s/>focused<text:s/>approach<text:s/>whilst<text:s/>also<text:s/>ensuring<text:s/>that<text:s/>the<text:s/>programme<text:s/>keeps<text:s/>a<text:s/>strategic<text:s/>overview<text:s/>of<text:s/>the<text:s/>cumulative<text:s/>impact<text:s/>of<text:s/></text:span><text:span text:style-name="T257_12">support,<text:s/></text:span><text:span text:style-name="T257_13">and</text:span><text:span text:style-name="T257_14"><text:s/>acts<text:s/>strategically<text:s/>to<text:s/>maximise<text:s/>impact<text:s/>within<text:s/>those<text:s/>sectors</text:span><text:span text:style-name="T257_15">.</text:span></text:p>
      <text:p text:style-name="P258"><text:span text:style-name="T258_1">Progress<text:s/>on<text:s/>2024<text:s/>Annual<text:s/>Review<text:s/>Recommendations</text:span></text:p>
      <table:table table:style-name="Table8">
        <table:table-column table:style-name="Column38"/>
        <table:table-column table:style-name="Column39"/>
        <table:table-column table:style-name="Column40"/>
        <table:table-row table:style-name="Row30">
          <table:table-cell table:style-name="Cell110">
            <text:p text:style-name="P259"><text:span text:style-name="T259_1">2024<text:s/>Annual<text:s/>Review<text:s/>Recommendation</text:span></text:p>
          </table:table-cell>
          <table:table-cell table:style-name="Cell111">
            <text:p text:style-name="P260"><text:span text:style-name="T260_1">Achievement<text:s/>Status</text:span></text:p>
          </table:table-cell>
          <table:table-cell table:style-name="Cell112">
            <text:p text:style-name="P261"><text:span text:style-name="T261_1">Further<text:s/>Suggestions</text:span></text:p>
          </table:table-cell>
        </table:table-row>
        <table:table-row table:style-name="Row31">
          <table:table-cell table:style-name="Cell113">
            <text:p text:style-name="P262"><text:span text:style-name="T262_1">Joint<text:s/>consideration<text:s/>to<text:s/>be<text:s/>given<text:s/>by<text:s/>BHC,<text:s/>UNDP,<text:s/>and<text:s/>programme<text:s/>team<text:s/>to<text:s/>the<text:s/></text:span><text:span text:style-name="T262_2">current<text:s/>weighting<text:s/>of<text:s/>Output<text:s/>2</text:span><text:span text:style-name="T262_3">,<text:s/>as<text:s/>the<text:s/>inherently<text:s/>most<text:s/>challenging<text:s/>output<text:s/>area,<text:s/>suggesting<text:s/>a<text:s/>potentially<text:s/>lower<text:s/>impact<text:s/>weighting.</text:span></text:p>
          </table:table-cell>
          <table:table-cell table:style-name="Cell114">
            <text:p text:style-name="P263"><text:span text:style-name="T263_1">Achieved<text:s/></text:span><text:span text:style-name="T263_2">The<text:s/>weighting<text:s/>(25%)<text:s/>was<text:s/>not<text:s/>lowered,<text:s/>but<text:s/>the<text:s/></text:span><text:span text:style-name="T263_3">risk<text:s/>was<text:s/>mitigated</text:span><text:span text:style-name="T263_4"><text:s/>by<text:s/>focusing<text:s/>on<text:s/>three<text:s/>high-value,<text:s/>scalable<text:s/>themes<text:s/>(pension,<text:s/>climate,<text:s/>energy).<text:s/>This<text:s/>focus<text:s/>has<text:s/>made<text:s/>the<text:s/>work<text:s/>more<text:s/>tractable<text:s/>and<text:s/>strategically<text:s/>justifiable,<text:s/>essentially<text:s/>de-risking<text:s/>the<text:s/>output.</text:span></text:p>
          </table:table-cell>
          <table:table-cell table:style-name="Cell115">
            <text:p text:style-name="P264"/>
          </table:table-cell>
        </table:table-row>
        <table:table-row table:style-name="Row32">
          <table:table-cell table:style-name="Cell116">
            <text:p text:style-name="P265"><text:span text:style-name="T265_1">Preserve<text:s/>some<text:s/>space<text:s/>for<text:s/>continue<text:s/>work<text:s/>on<text:s/>statutory<text:s/>intergovernmental<text:s/>coordination<text:s/>forums<text:s/>(CCI,<text:s/>NEC,<text:s/>NFC,<text:s/>etc.)<text:s/>but<text:s/>consider<text:s/>the<text:s/>weighting<text:s/>of<text:s/>these<text:s/>in<text:s/>comparison<text:s/>to<text:s/>more<text:s/>readily<text:s/></text:span><text:span text:style-name="T265_2">tractable<text:s/>areas<text:s/>(as<text:s/>part<text:s/>of<text:s/>wider<text:s/></text:span><text:span text:style-name="T265_3">logframe</text:span><text:span text:style-name="T265_4"><text:s/>revisions<text:s/>and<text:s/>Year<text:s/>2<text:s/>planning).</text:span></text:p>
          </table:table-cell>
          <table:table-cell table:style-name="Cell117">
            <text:p text:style-name="P266"><text:span text:style-name="T266_1">Emerging<text:s/>Progress</text:span></text:p>
            <text:p text:style-name="P267"><text:span text:style-name="T267_1">The<text:s/>provincial<text:s/>success<text:s/>(e.g.,<text:s/>Sindh<text:s/>DCPS)<text:s/>is<text:s/>now<text:s/>generating<text:s/>the<text:s/>necessary<text:s/></text:span><text:span text:style-name="T267_2">political<text:s/>and<text:s/>technical<text:s/>mandate</text:span><text:span text:style-name="T267_3"><text:s/>to<text:s/>engage<text:s/>the<text:s/>federal<text:s/>forums.<text:s/>The<text:s/>plan<text:s/>to<text:s/>"elevate<text:s/></text:span><text:span text:style-name="T267_4">provincial<text:s/>reform<text:s/>work<text:s/>into<text:s/>a<text:s/>national<text:s/>perspective"<text:s/>directly<text:s/>addresses<text:s/>the<text:s/>need<text:s/>to<text:s/>use<text:s/>these<text:s/>forums.</text:span></text:p>
          </table:table-cell>
          <table:table-cell table:style-name="Cell118">
            <text:p text:style-name="P268"><text:span text:style-name="T268_1">Clear<text:s/>Pathway<text:s/>for<text:s/>Elevation:</text:span><text:span text:style-name="T268_2"><text:s/></text:span></text:p>
            <text:p text:style-name="P269"><text:span text:style-name="T269_1">The<text:s/>2025/2026<text:s/>work<text:s/>plan<text:s/></text:span><text:span text:style-name="T269_2">should<text:s/></text:span><text:span text:style-name="T269_3">include<text:s/>a<text:s/></text:span><text:span text:style-name="T269_4">staged<text:s/>engagement<text:s/>plan</text:span><text:span text:style-name="T269_5"><text:s/>with<text:s/>the<text:s/></text:span><text:span text:style-name="T269_6">Ministry<text:s/>of<text:s/>Inter-Provincial<text:s/>Coordination<text:s/>(IPC)</text:span><text:span text:style-name="T269_7"><text:s/>and<text:s/>the<text:s/></text:span><text:span text:style-name="T269_8">NFC<text:s/>Secretariat</text:span><text:span text:style-name="T269_9">,<text:s/></text:span><text:span text:style-name="T269_10">taking<text:s/></text:span><text:span text:style-name="T269_11">lessons<text:s/>from<text:s/>the<text:s/></text:span><text:span text:style-name="T269_12">provincial<text:s/>models<text:s/></text:span><text:span text:style-name="T269_13">into<text:s/>the<text:s/>national<text:s/>sphere</text:span><text:span text:style-name="T269_14">.</text:span></text:p>
          </table:table-cell>
        </table:table-row>
      </table:table>
      <text:p text:style-name="P270"><text:span text:style-name="T270_1"><text:s/></text:span></text:p>
      <text:p text:style-name="P271"><text:span text:style-name="T271_1">Lessons<text:s/>Learned<text:s/>this<text:s/>Year<text:s/>and<text:s/>Recommendations<text:s/>for<text:s/>the<text:s/>Year<text:s/>Ahead</text:span></text:p>
      <text:p text:style-name="P272"><text:span text:style-name="T272_1">C</text:span><text:span text:style-name="T272_2">o-creating<text:s/>high-quality,<text:s/>evidence-based<text:s/>technical<text:s/>models<text:s/>at<text:s/>the<text:s/>provincial<text:s/>level<text:s/>that<text:s/>directly<text:s/>address<text:s/>national<text:s/>imperatives<text:s/>(for<text:s/>instance<text:s/>fiscal<text:s/>unsustainability<text:s/>or<text:s/>climate<text:s/>vulnerability)</text:span><text:span text:style-name="T272_3"><text:s/>can<text:s/>contribute<text:s/>to<text:s/>vertical<text:s/>and<text:s/>horizontal<text:s/>policy<text:s/>harmonisation</text:span><text:span text:style-name="T272_4">.<text:s/></text:span></text:p>
      <text:p text:style-name="P273"><text:span text:style-name="T273_1">Recommendation:</text:span><text:span text:style-name="T273_2"><text:s/>For<text:s/>the<text:s/>year<text:s/>ahead,<text:s/>the<text:s/>programme<text:s/>must<text:s/>strategically<text:s/>pivot<text:s/>from<text:s/>provincial<text:s/>implementation<text:s/>to<text:s/></text:span><text:span text:style-name="T273_3">support<text:s/>institutionalisation,<text:s/>particularly<text:s/>at<text:s/>a<text:s/></text:span><text:span text:style-name="T273_4">federal<text:s/>and<text:s/>inter-provincial.<text:s/>This</text:span><text:span text:style-name="T273_5"><text:s/>might<text:s/>include<text:s/></text:span><text:span text:style-name="T273_6">linking<text:s/>the<text:s/>GHG<text:s/>inventories<text:s/>into<text:s/>a<text:s/>central<text:s/>National<text:s/>MRV<text:s/>Protocol<text:s/>led<text:s/>by<text:s/>the<text:s/>Ministry<text:s/>of<text:s/>Climate<text:s/>Change</text:span><text:span text:style-name="T273_7">.</text:span><text:span text:style-name="T273_8"><text:s/></text:span><text:span text:style-name="T273_9">As<text:s/>per<text:s/>recommendation<text:s/>1<text:s/>the<text:s/>programme<text:s/>needs<text:s/>to<text:s/>do<text:s/>more<text:s/>to<text:s/>link<text:s/>the<text:s/>sectoral<text:s/>approaches<text:s/>under<text:s/></text:span><text:span text:style-name="T273_10">Output<text:s/>1<text:s/></text:span><text:span text:style-name="T273_11">(</text:span><text:span text:style-name="T273_12">focus</text:span><text:span text:style-name="T273_13">ing</text:span><text:span text:style-name="T273_14"><text:s/></text:span><text:span text:style-name="T273_15">on<text:s/>line</text:span><text:span text:style-name="T273_16"><text:s/>ministries/federal<text:s/>instruments</text:span><text:span text:style-name="T273_17">)</text:span><text:span text:style-name="T273_18"><text:s/>and<text:s/>Output<text:s/>2<text:s/></text:span><text:span text:style-name="T273_19">(provinc</text:span><text:span text:style-name="T273_20">ial<text:s/>capacity/instruments</text:span><text:span text:style-name="T273_21">)</text:span><text:span text:style-name="T273_22">.<text:s/></text:span><text:span text:style-name="T273_23">This<text:s/>might<text:s/>include<text:s/>new<text:s/>mechanisms<text:s/>for<text:s/>lesson<text:s/>exchange<text:s/>and<text:s/>integration.<text:s/></text:span></text:p>
      <text:p text:style-name="P274"/>
      <table:table table:style-name="Table9">
        <table:table-column table:style-name="Column41"/>
        <table:table-column table:style-name="Column42"/>
        <table:table-column table:style-name="Column43"/>
        <table:table-column table:style-name="Column44"/>
        <table:table-column table:style-name="Column45"/>
        <table:table-column table:style-name="Column46"/>
        <table:table-column table:style-name="Column47"/>
        <table:table-column table:style-name="Column48"/>
        <table:table-row table:style-name="Row33">
          <table:table-cell table:style-name="Cell119" table:number-columns-spanned="2">
            <text:p text:style-name="P275"><text:span text:style-name="T275_1"><text:s/></text:span><text:span text:style-name="T275_2">Output<text:s/>Title<text:s/></text:span><text:span text:style-name="T275_3"><text:s/></text:span></text:p>
          </table:table-cell>
          <table:covered-table-cell/>
          <table:table-cell table:style-name="Cell120" table:number-columns-spanned="6">
            <text:p text:style-name="P276"><text:span text:style-name="T276_1">Whole-of-government<text:s/>approach<text:s/>to<text:s/>deal<text:s/>with<text:s/>inter-ministerial<text:s/>and<text:s/>inter-governmental<text:s/>issues<text:s/>of<text:s/>national<text:s/>importance<text:s/>get<text:s/>prioritised<text:s/>on<text:s/>government's<text:s/>agenda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34">
          <table:table-cell table:style-name="Cell121" table:number-columns-spanned="3">
            <text:p text:style-name="P277"><text:span text:style-name="T277_1">Output<text:s/>number:<text:s text:c="2"/></text:span></text:p>
          </table:table-cell>
          <table:covered-table-cell/>
          <table:covered-table-cell/>
          <table:table-cell table:style-name="Cell122">
            <text:p text:style-name="P278"><text:span text:style-name="T278_1"><text:s/>3</text:span></text:p>
          </table:table-cell>
          <table:table-cell table:style-name="Cell123" table:number-columns-spanned="2">
            <text:p text:style-name="P279"><text:span text:style-name="T279_1">Output<text:s/>Score:<text:s text:c="2"/></text:span></text:p>
          </table:table-cell>
          <table:covered-table-cell/>
          <table:table-cell table:style-name="Cell124" table:number-columns-spanned="2">
            <text:p text:style-name="P280"><text:span text:style-name="T280_1"><text:s/></text:span><text:span text:style-name="T280_2">A</text:span></text:p>
          </table:table-cell>
          <table:covered-table-cell/>
        </table:table-row>
        <table:table-row table:style-name="Row35">
          <table:table-cell table:style-name="Cell125" table:number-columns-spanned="3">
            <text:p text:style-name="P281"><text:span text:style-name="T281_1">Impact<text:s/>weighting<text:s/>(%):<text:s text:c="3"/></text:span></text:p>
          </table:table-cell>
          <table:covered-table-cell/>
          <table:covered-table-cell/>
          <table:table-cell table:style-name="Cell126">
            <text:p text:style-name="P282"><text:span text:style-name="T282_1"><text:s/>25%</text:span></text:p>
          </table:table-cell>
          <table:table-cell table:style-name="Cell127" table:number-columns-spanned="2">
            <text:p text:style-name="P283"><text:span text:style-name="T283_1">Weighting<text:s/>revised<text:s/>since<text:s/>last<text:s/></text:span><text:span text:style-name="T283_2">AR?</text:span><text:span text:style-name="T283_3"><text:s text:c="2"/></text:span></text:p>
          </table:table-cell>
          <table:covered-table-cell/>
          <table:table-cell table:style-name="Cell128" table:number-columns-spanned="2">
            <text:p text:style-name="P284"><text:span text:style-name="T284_1">Yes,<text:s/>increased<text:s/>from<text:s/>20%</text:span></text:p>
          </table:table-cell>
          <table:covered-table-cell/>
        </table:table-row>
        <table:table-row table:style-name="Row36">
          <table:table-cell table:style-name="Cell129" table:number-columns-spanned="2">
            <text:p text:style-name="P285"/>
          </table:table-cell>
          <table:covered-table-cell/>
          <table:table-cell table:style-name="Cell130">
            <text:p text:style-name="P286"/>
          </table:table-cell>
          <table:table-cell table:style-name="Cell131">
            <text:p text:style-name="P287"/>
          </table:table-cell>
          <table:table-cell table:style-name="Cell132" table:number-columns-spanned="2">
            <text:p text:style-name="P288"/>
          </table:table-cell>
          <table:covered-table-cell/>
          <table:table-cell table:style-name="Cell133" table:number-columns-spanned="2">
            <text:p text:style-name="P289"/>
          </table:table-cell>
          <table:covered-table-cell/>
        </table:table-row>
        <table:table-row table:style-name="Row37">
          <table:table-cell table:style-name="Cell134">
            <text:p text:style-name="P290"><text:span text:style-name="T290_1">Indicator(s)</text:span><text:span text:style-name="T290_2"><text:s/></text:span></text:p>
          </table:table-cell>
          <table:table-cell table:style-name="Cell135" table:number-columns-spanned="4">
            <text:p text:style-name="P291"><text:span text:style-name="T291_1">Milestone(s)<text:s/>for<text:s/>this<text:s/>review</text:span><text:span text:style-name="T291_2"><text:s/></text:span></text:p>
          </table:table-cell>
          <table:covered-table-cell/>
          <table:covered-table-cell/>
          <table:covered-table-cell/>
          <table:table-cell table:style-name="Cell136" table:number-columns-spanned="2">
            <text:p text:style-name="P292"><text:span text:style-name="T292_1">Progress<text:s/></text:span><text:span text:style-name="T292_2"><text:s/></text:span></text:p>
          </table:table-cell>
          <table:covered-table-cell/>
        </table:table-row>
        <table:table-row table:style-name="Row38">
          <table:table-cell table:style-name="Cell137">
            <text:p text:style-name="P293"><text:span text:style-name="T293_1">Output<text:s/>Indicator<text:s/>3.1:<text:s/>PMO<text:s/>owning<text:s/>and<text:s/>driving<text:s/>roadmap<text:s/>and<text:s/>sector<text:s/>plans<text:s/>enabling<text:s/>whole-of-government<text:s/>response<text:s/>on<text:s/>key<text:s/>national<text:s/>challenges</text:span></text:p>
          </table:table-cell>
          <table:table-cell table:style-name="Cell138" table:number-columns-spanned="4">
            <text:p text:style-name="P294"/>
            <text:p text:style-name="P295"><text:span text:style-name="T295_1">Initiate<text:s/>support<text:s/>for<text:s/>implementation<text:s/>of<text:s/>2<text:s/>sector<text:s/>plans</text:span></text:p>
            <text:p text:style-name="P296"><text:span text:style-name="T296_1"><text:s/></text:span></text:p>
            <text:p text:style-name="P297"><text:span text:style-name="T297_1"><text:s/></text:span></text:p>
            <text:p text:style-name="P298"><text:span text:style-name="T298_1"><text:s/></text:span></text:p>
            <text:p text:style-name="P299"><text:span text:style-name="T299_1"><text:s/></text:span></text:p>
            <text:p text:style-name="P300"><text:span text:style-name="T300_1"><text:s/></text:span></text:p>
            <text:p text:style-name="P301"><text:span text:style-name="T301_1"><text:s/></text:span></text:p>
            <text:p text:style-name="P302"><text:span text:style-name="T302_1"><text:s/></text:span></text:p>
            <text:p text:style-name="P303"><text:span text:style-name="T303_1"><text:s/></text:span></text:p>
            <text:p text:style-name="P304"><text:span text:style-name="T304_1"><text:s text:c="2"/></text:span></text:p>
            <text:p text:style-name="P305"><text:span text:style-name="T305_1"><text:s/></text:span></text:p>
            <text:p text:style-name="P306"><text:span text:style-name="T306_1">Mobilisation<text:s/>of<text:s/>roadmap<text:s/>support<text:s/>firm<text:s/>with<text:s/>inception<text:s/>phase<text:s/>complete</text:span></text:p>
          </table:table-cell>
          <table:covered-table-cell/>
          <table:covered-table-cell/>
          <table:covered-table-cell/>
          <table:table-cell table:style-name="Cell139" table:number-columns-spanned="2">
            <text:p text:style-name="P307"><text:span text:style-name="T307_1">Achieved</text:span></text:p>
            <text:p text:style-name="P308"><text:span text:style-name="T308_1">Support<text:s/>initiated<text:s/>for<text:s/>implementation<text:s/>of<text:s/>10<text:s/>sector<text:s/>plans<text:s/>in<text:s/>the<text:s/>form<text:s/>of<text:s/>roadmaps</text:span><text:span text:style-name="T308_2"><text:s/>wit</text:span><text:span text:style-name="T308_3">h<text:s/>four<text:s/>moving<text:s/>into<text:s/>implementation<text:s/>stages</text:span><text:span text:style-name="T308_4">.</text:span></text:p>
            <text:list text:style-name="LS27" xml:id="list13">
              <text:list-item>
                <text:p text:style-name="P309"><text:span text:style-name="T309_1">Federal<text:s/>Board<text:s/>of<text:s/>Revenue,</text:span></text:p>
              </text:list-item>
              <text:list-item>
                <text:p text:style-name="P310"><text:span text:style-name="T310_1">Commerce,<text:s/></text:span></text:p>
              </text:list-item>
              <text:list-item>
                <text:p text:style-name="P311"><text:span text:style-name="T311_1">National<text:s/>Food<text:s/>Security/Agriculture,</text:span></text:p>
              </text:list-item>
              <text:list-item>
                <text:p text:style-name="P312"><text:span text:style-name="T312_1">Investment,<text:s/></text:span></text:p>
              </text:list-item>
              <text:list-item>
                <text:p text:style-name="P313"><text:span text:style-name="T313_1">Finance,<text:s/></text:span></text:p>
              </text:list-item>
              <text:list-item>
                <text:p text:style-name="P314"><text:span text:style-name="T314_1">Privatisation,<text:s/></text:span></text:p>
              </text:list-item>
              <text:list-item>
                <text:p text:style-name="P315"><text:span text:style-name="T315_1">Industries,<text:s/></text:span></text:p>
              </text:list-item>
              <text:list-item>
                <text:p text:style-name="P316"><text:span text:style-name="T316_1">Power,<text:s/></text:span></text:p>
              </text:list-item>
              <text:list-item>
                <text:p text:style-name="P317"><text:span text:style-name="T317_1">Petroleum,<text:s/></text:span></text:p>
              </text:list-item>
              <text:list-item>
                <text:p text:style-name="P318"><text:span text:style-name="T318_1">Information<text:s/>Technology</text:span></text:p>
              </text:list-item>
            </text:list>
            <text:p text:style-name="P319"><text:span text:style-name="T319_1"><text:s/></text:span></text:p>
            <text:p text:style-name="P320"><text:span text:style-name="T320_1">Roadmap<text:s/>support<text:s/>firm<text:s/>mobilised,<text:s/>and<text:s/>Inception<text:s/>Phase<text:s/>completed<text:s/></text:span></text:p>
          </table:table-cell>
          <table:covered-table-cell/>
        </table:table-row>
      </table:table>
      <text:p text:style-name="P321"><text:span text:style-name="T321_1"><text:s/></text:span></text:p>
      <text:p text:style-name="P322"><text:span text:style-name="T322_1">Briefly<text:s/>describe<text:s/>the<text:s/>output’s<text:s/>activities<text:s/>and<text:s/>provide<text:s/>supporting<text:s/>narrative<text:s/>for<text:s/>the<text:s/>score.</text:span><text:span text:style-name="T322_2"><text:s/></text:span></text:p>
      <text:p text:style-name="P323"><text:span text:style-name="T323_1"><text:s/></text:span></text:p>
      <text:p text:style-name="P324"><text:span text:style-name="T324_1">The</text:span><text:span text:style-name="T324_2"><text:s/>design<text:s/>and<text:s/>implementation<text:s/>of<text:s/>the<text:s/></text:span><text:span text:style-name="T324_3">Prime<text:s/>Minister's<text:s/>Strategic<text:s/>Reforms<text:s/>Roadmap</text:span><text:span text:style-name="T324_4"><text:s/>(Economic<text:s/>Transformation<text:s/>Agenda)<text:s/>was<text:s/>approved<text:s/>by<text:s/>the<text:s/>Cabinet<text:s/>in<text:s/>December<text:s/>2024.<text:s/>This<text:s/>initiative<text:s/>successfully<text:s/>marked<text:s/>a<text:s/>shift<text:s/>towards<text:s/>an<text:s/></text:span><text:span text:style-name="T324_5">outcome-driven,<text:s/>data-informed,<text:s/>and<text:s/>delivery-focused<text:s/>model</text:span><text:span text:style-name="T324_6">.<text:s/>The<text:s/>progress<text:s/>significantly<text:s/>exceeded<text:s/>the<text:s/>Year<text:s/>2<text:s/>milestone,<text:s/>with<text:s/>support<text:s/>initiated<text:s/>for<text:s/>the<text:s/>implementation<text:s/>of<text:s/></text:span><text:span text:style-name="T324_7">10<text:s/>sector<text:s/>plans/roadmaps</text:span><text:span text:style-name="T324_8"><text:s/>instead<text:s/>of<text:s/>the<text:s/>targeted<text:s/>two,<text:s/>with<text:s/>the<text:s/>roadmap<text:s/>support<text:s/>firm<text:s/>mobilised<text:s/>and<text:s/>inception<text:s/>completed.</text:span></text:p>
      <text:p text:style-name="P325"><text:span text:style-name="T325_1">The<text:s/>achievement<text:s/>of<text:s/>mobilising<text:s/>support<text:s/>for<text:s/>10<text:s/>roadmaps<text:s/>and<text:s/>securing<text:s/>Cabinet<text:s/>approval<text:s/>demonstrates<text:s/>a<text:s/>high<text:s/>degree<text:s/>of<text:s/></text:span><text:span text:style-name="T325_2">political<text:s/>traction</text:span><text:span text:style-name="T325_3"><text:s/>and<text:s/>PMO<text:s/>ownership,<text:s/>which<text:s/>is<text:s/>crucial<text:s/>for<text:s/>embedding<text:s/>a<text:s/>culture<text:s/>of<text:s/></text:span><text:span text:style-name="T325_4">disciplined<text:s/>delivery</text:span><text:span text:style-name="T325_5"><text:s/>and<text:s/>systematic<text:s/>reform<text:s/>implementation.<text:s/>The<text:s/>data-driven<text:s/>model<text:s/>is<text:s/>a<text:s/>strong<text:s/>foundation<text:s/>for<text:s/>evidence-based<text:s/>decision-making.</text:span></text:p>
      <text:p text:style-name="P326"><text:span text:style-name="T326_1">The<text:s/>roadmap<text:s/>has<text:s/></text:span><text:span text:style-name="T326_2">supported<text:s/>development<text:s/>of</text:span><text:span text:style-name="T326_3"><text:s/>a<text:s/>culture<text:s/>of<text:s/>reform<text:s/>delivery<text:s/>in<text:s/>government<text:s/>through<text:s/>regular<text:s/>stocktakes<text:s/>chaired<text:s/>by<text:s/>the<text:s/>Prime<text:s/>Minister,<text:s/>supported<text:s/>by<text:s/>pre-stocktake<text:s/>routines<text:s/>led<text:s/>by<text:s/>the<text:s/>Minister<text:s/>of<text:s/>Economic<text:s/>Affairs.<text:s/>Ministries<text:s/>and,<text:s/>where<text:s/>relevant,<text:s/>provincial<text:s/>governments<text:s/>were<text:s/>brought<text:s/>together<text:s/>to<text:s/>resolve<text:s/>inter-ministerial<text:s/>and<text:s/>inter-governmental<text:s/>issues.<text:s/>For<text:s/>instance,<text:s/>under<text:s/>the<text:s/>Privatisation<text:s/>Roadmap,<text:s/>the<text:s/>Ministry<text:s/>of<text:s/>Power,<text:s/>Privatisation<text:s/>Commission,<text:s/>distribution<text:s/>companies,<text:s/>and<text:s/>provincial<text:s/>land<text:s/>revenue<text:s/>departments<text:s/>jointly<text:s/>resolved<text:s/>long-standing<text:s/>land<text:s/>ownership<text:s/>issues<text:s/>blocking<text:s/>DISCO<text:s/>privatisation.<text:s/>Similarly,<text:s/>development<text:s/>of<text:s/>a<text:s/>new<text:s/>tariff<text:s/>policy<text:s/>required<text:s/>alignment<text:s/>between<text:s/>Commerce,<text:s/>Board<text:s/>of<text:s/>Investment,<text:s/>Industries,<text:s/>and<text:s/>FBR<text:s/>to<text:s/>phase<text:s/>out<text:s/>distortionary<text:s/>regulatory<text:s/>duties.</text:span></text:p>
      <text:p text:style-name="P327"><text:span text:style-name="T327_1">The<text:s/>achievements<text:s/>by<text:s/>NGP<text:s/>are<text:s/>commendable<text:s/>however,<text:s/></text:span><text:span text:style-name="T327_2">we<text:s/></text:span><text:span text:style-name="T327_3">need<text:s/>to<text:s/>ensure<text:s/>that<text:s/>we<text:s/>continue<text:s/>to<text:s/>develop<text:s/>our<text:s/>approach<text:s/>to<text:s/>maximise<text:s/>impact.</text:span><text:span text:style-name="T327_4"><text:s/>This<text:s/>means<text:s/>that<text:s/>changes<text:s/>need<text:s/>to<text:s/>be<text:s/>made<text:s/>in<text:s/>the<text:s/>approach<text:s/>next<text:s/>year.</text:span><text:span text:style-name="T327_5"><text:s/>This<text:s/>should<text:s/>include:<text:s/></text:span></text:p>
      <text:list text:style-name="LS36" xml:id="list23">
        <text:list-item>
          <text:p text:style-name="P328"><text:span text:style-name="T328_1">A<text:s/>greater<text:s/>focus<text:s/>on<text:s/></text:span><text:span text:style-name="T328_2">delivering<text:s/>high<text:s/>level<text:s/>technical<text:s/>capability<text:s/>to<text:s/>complement<text:s/>roadmap<text:s/>process</text:span><text:span text:style-name="T328_3">es</text:span><text:span text:style-name="T328_4">,<text:s/>ensuring</text:span><text:span text:style-name="T328_5"><text:s/>the<text:s/>PMO<text:s/></text:span><text:span text:style-name="T328_6">has<text:s/>the<text:s/>technical<text:s/>understanding<text:s/></text:span><text:span text:style-name="T328_7">and<text:s/>expertise<text:s/>to<text:s/>hand<text:s/></text:span><text:span text:style-name="T328_8">to<text:s/>challenge<text:s/>line<text:s/>ministries<text:s/>on<text:s/>the<text:s/>content<text:s/>of<text:s/>the<text:s/>roadmaps</text:span><text:span text:style-name="T328_9">.<text:s/>This<text:s/></text:span><text:span text:style-name="T328_10">may<text:s/></text:span><text:span text:style-name="T328_11">mean<text:s/></text:span><text:span text:style-name="T328_12">sourcing</text:span><text:span text:style-name="T328_13"><text:s/>further<text:s/>technical<text:s/>capability</text:span><text:span text:style-name="T328_14">.<text:s/>It<text:s/>also<text:s/>requires</text:span><text:span text:style-name="T328_15"><text:s/></text:span><text:span text:style-name="T328_16">maintaining</text:span><text:span text:style-name="T328_17"><text:s/>focus</text:span><text:span text:style-name="T328_18"><text:s/>on<text:s/></text:span><text:span text:style-name="T328_19">a<text:s/>number<text:s/>of</text:span><text:span text:style-name="T328_20"><text:s/>roadmaps<text:s/>that<text:s/>match<text:s/>the<text:s/>capacity<text:s/>of<text:s/>the<text:s/>roadmap<text:s/>team<text:s/>to</text:span><text:span text:style-name="T328_21"><text:s/>support</text:span><text:span text:style-name="T328_22">,<text:s/>a</text:span><text:span text:style-name="T328_23">nd<text:s/>further<text:s/>focus<text:s/>on</text:span><text:span text:style-name="T328_24"><text:s/>building<text:s/>the<text:s/>capacity<text:s/>of<text:s/>the<text:s/>PMO.</text:span><text:span text:style-name="T328_25"><text:s/>In<text:s/>particular,<text:s/>the<text:s/>team<text:s/>needs<text:s/>to</text:span><text:span text:style-name="T328_26"><text:s/>define</text:span><text:span text:style-name="T328_27"><text:s/>the</text:span><text:span text:style-name="T328_28"><text:s/>exit<text:s/>strategy<text:s/>for<text:s/>NGP<text:s/>support<text:s/>and<text:s/>a<text:s/>clear<text:s/>plan<text:s/>for<text:s/>integrating<text:s/>the<text:s/>delivery<text:s/>function<text:s/>into<text:s/>the<text:s/>government<text:s/>budget.</text:span></text:p>
        </text:list-item>
        <text:list-item>
          <text:p text:style-name="P329"><text:span text:style-name="T329_1">An<text:s/>improved<text:s/></text:span><text:span text:style-name="T329_2">approach<text:s/>to<text:s/></text:span><text:span text:style-name="T329_3">evaluation<text:s/>is<text:s/>required<text:s/>to<text:s/>validate<text:s/>the<text:s/>successes<text:s/>that<text:s/>the<text:s/>programme<text:s/>is<text:s/>associated<text:s/>with.<text:s/></text:span></text:p>
        </text:list-item>
        <text:list-item>
          <text:p text:style-name="P330"><text:span text:style-name="T330_1">Manage<text:s/>risks<text:s/>around<text:s/>duplication<text:s/>with<text:s/>other<text:s/>initiatives.<text:s/>The<text:s/></text:span><text:span text:style-name="T330_2">PMO's<text:s/>Roadmaps<text:s/>aim<text:s/>to<text:s/>be<text:s/>the<text:s/>delivery<text:s/>vehicle<text:s/>for<text:s/>national<text:s/></text:span><text:span text:style-name="T330_3">economic<text:s/>reform</text:span><text:span text:style-name="T330_4"><text:s/>priorities</text:span><text:span text:style-name="T330_5">.<text:s/>H</text:span><text:span text:style-name="T330_6">owever,<text:s/>the<text:s/>Planning<text:s/>Commission's<text:s/>parallel<text:s/>development<text:s/>of<text:s/>action<text:s/>plans<text:s/>for<text:s/>'Uraan<text:s/>Pakistan'<text:s/>creates</text:span><text:span text:style-name="T330_7"><text:s/>a<text:s/>risk<text:s/>of</text:span><text:span text:style-name="T330_8"><text:s/>fragmentation<text:s/>and<text:s/>duplication.<text:s/>This<text:s/>challenge<text:s/>is<text:s/>amplified<text:s/>by<text:s/>a<text:s/>perceived<text:s/>overlap<text:s/>in<text:s/>NGP’s<text:s/>technical<text:s/>support,<text:s/>with<text:s/>the<text:s/>NGP<text:s/>team<text:s/>supporting<text:s/>the<text:s/>PMO's<text:s/>Roadmaps<text:s/>and<text:s/>other<text:s/>NGP<text:s/>elements<text:s/>supporting<text:s/>the<text:s/>Planning<text:s/>Commission's<text:s/>URAAN<text:s/>5E’s<text:s/>action<text:s/>plan<text:s/>launch.</text:span><text:span text:style-name="T330_9"><text:s/>The<text:s/>BHC<text:s/>programme<text:s/>team<text:s/>should<text:s/>include<text:s/></text:span><text:span text:style-name="T330_10">this<text:s/>risk<text:s/>in<text:s/>the<text:s/>programme<text:s/>risk<text:s/>register<text:s/>and<text:s/>develop<text:s/>mitigation<text:s/>actions<text:s/>to<text:s/>guard<text:s/>against.</text:span></text:p>
        </text:list-item>
        <text:list-item>
          <text:p text:style-name="P331"><text:span text:style-name="T331_1">T</text:span><text:span text:style-name="T331_2">he<text:s/>roadmaps<text:s/>have<text:s/>only<text:s/>indirect<text:s/>links<text:s/>to<text:s/>provincial<text:s/>coordination.<text:s/></text:span><text:span text:style-name="T331_3">As<text:s/>the<text:s/>work<text:s/>develops<text:s/></text:span><text:span text:style-name="T331_4">it<text:s/>is<text:s/>vital<text:s/>that<text:s/>the<text:s/></text:span><text:span text:style-name="T331_5">team<text:s/></text:span><text:span text:style-name="T331_6">deliver<text:s/>their<text:s/>support<text:s/>in<text:s/>a<text:s/>way<text:s/>that<text:s/>translates</text:span><text:span text:style-name="T331_7"><text:s/>federal<text:s/>action<text:s/>to<text:s/>on<text:s/>the<text:s/>ground<text:s/></text:span><text:span text:style-name="T331_8">implementation.</text:span></text:p>
        </text:list-item>
      </text:list>
      <text:p text:style-name="P332"><text:span text:style-name="T332_1">Describe<text:s/>any<text:s/>changes<text:s/>to<text:s/>this<text:s/>output<text:s/>during<text:s/>the<text:s/>past<text:s/>year,<text:s/>and<text:s/>any<text:s/>planned<text:s/>changes<text:s/></text:span><text:span text:style-name="T332_2">as<text:s/>a<text:s/>result<text:s/>of</text:span><text:span text:style-name="T332_3"><text:s/>this<text:s/>review.</text:span></text:p>
      <text:p text:style-name="P333"><text:span text:style-name="T333_1">The<text:s/>primary<text:s/>change<text:s/>to<text:s/>Output<text:s/>3<text:s/>during<text:s/>the<text:s/>past<text:s/>year<text:s/>was<text:s/>the<text:s/></text:span><text:span text:style-name="T333_2">significant<text:s/>expansion<text:s/>of<text:s/>support<text:s/>beyond<text:s/>the<text:s/>initial<text:s/>two<text:s/>sector<text:s/>plans</text:span><text:span text:style-name="T333_3"><text:s/>to<text:s/>ten,<text:s/>demonstrating<text:s/>responsiveness<text:s/>and<text:s/>political<text:s/>traction<text:s/>for<text:s/>the<text:s/>roadmap.<text:s/>This<text:s/>was<text:s/>underpinned<text:s/>by<text:s/>the<text:s/>formal<text:s/>Cabinet<text:s/>approval<text:s/>of<text:s/>the<text:s/>Prime<text:s/>Minister's<text:s/>Strategic<text:s/>Reforms<text:s/>Roadmap<text:s/>in<text:s/>December<text:s/>2024,<text:s/>shifting<text:s/>governance<text:s/>towards<text:s/>an<text:s/>outcome-driven,<text:s/>data-informed<text:s/>model.<text:s/></text:span></text:p>
      <text:p text:style-name="P334"><text:span text:style-name="T334_1">A<text:s/>planned<text:s/>change<text:s/></text:span><text:span text:style-name="T334_2">as<text:s/>a<text:s/>result<text:s/>of</text:span><text:span text:style-name="T334_3"><text:s/>this<text:s/>review<text:s/>must<text:s/>be<text:s/>to<text:s/></text:span><text:span text:style-name="T334_4">strategically<text:s/>sequence<text:s/>interventions</text:span><text:span text:style-name="T334_5"><text:s/>and<text:s/>ensure<text:s/></text:span><text:span text:style-name="T334_6">long-term<text:s/>sustainability</text:span><text:span text:style-name="T334_7"><text:s/>by<text:s/>developing<text:s/>a<text:s/>clear<text:s/>exit<text:s/>and<text:s/>handover<text:s/>strategy<text:s/>to<text:s/>the<text:s/>PMO<text:s/>and<text:s/>line<text:s/>ministries,<text:s/>a<text:s/>crucial<text:s/>step<text:s/>for<text:s/>institutionalization.<text:s/>Furthermore,<text:s/>emerging<text:s/>risks<text:s/></text:span><text:span text:style-name="T334_8">around</text:span><text:span text:style-name="T334_9"><text:s/>duplication<text:s/>(PMO<text:s/>roadmaps<text:s/>vs.<text:s/>Planning<text:s/>Commission’s<text:s/>URAAN<text:s/>Pakistan)<text:s/>and<text:s/></text:span><text:span text:style-name="T334_10">potential<text:s/></text:span><text:span text:style-name="T334_11">gap<text:s/>in<text:s/>the<text:s/>federal-provincial<text:s/>linkage</text:span><text:span text:style-name="T334_12"><text:s/>need<text:s/>mitigation</text:span><text:span text:style-name="T334_13">.</text:span></text:p>
      <text:p text:style-name="P335"><text:span text:style-name="T335_1">2024<text:s/>Annual<text:s/>Review<text:s/>Recommendation<text:s/>Progress</text:span></text:p>
      <table:table table:style-name="Table10">
        <table:table-column table:style-name="Column49"/>
        <table:table-column table:style-name="Column50"/>
        <table:table-column table:style-name="Column51"/>
        <table:table-row table:style-name="Row39">
          <table:table-cell table:style-name="Cell140">
            <text:p text:style-name="P336"><text:span text:style-name="T336_1">2024<text:s/>Annual<text:s/>Review<text:s/>Recommendation</text:span></text:p>
          </table:table-cell>
          <table:table-cell table:style-name="Cell141">
            <text:p text:style-name="P337"><text:span text:style-name="T337_1">Progress</text:span></text:p>
          </table:table-cell>
          <table:table-cell table:style-name="Cell142">
            <text:p text:style-name="P338"><text:span text:style-name="T338_1">Further<text:s/>Suggestions</text:span></text:p>
          </table:table-cell>
        </table:table-row>
        <table:table-row table:style-name="Row40">
          <table:table-cell table:style-name="Cell143">
            <text:p text:style-name="P339"><text:span text:style-name="T339_1">Balance</text:span><text:span text:style-name="T339_2"><text:s/>reforms<text:s/>between<text:s/></text:span><text:span text:style-name="T339_3">technically<text:s/>valuable<text:s/>and<text:s/>politically<text:s/>feasible</text:span><text:span text:style-name="T339_4">;<text:s/>continuously<text:s/>assess<text:s/></text:span><text:span text:style-name="T339_5">political<text:s/>tractability</text:span><text:span text:style-name="T339_6">;<text:s/></text:span><text:span text:style-name="T339_7">be<text:s/>ready<text:s/>to<text:s/>fail<text:s/>quickly<text:s/>and<text:s/>document<text:s/>adaptation.</text:span></text:p>
          </table:table-cell>
          <table:table-cell table:style-name="Cell144">
            <text:p text:style-name="P340"><text:span text:style-name="T340_1">Achieved</text:span></text:p>
            <text:p text:style-name="P341"><text:span text:style-name="T341_1">The<text:s/>Cabinet<text:s/>approval<text:s/>of<text:s/>the<text:s/>PM's<text:s/>Roadmap<text:s/>and<text:s/>the<text:s/>expansion<text:s/>to<text:s/>10<text:s/>plans<text:s/>(many<text:s/>being<text:s/>economic/sensitive)<text:s/>indicates<text:s/>the<text:s/>team<text:s/>successfully<text:s/>navigated<text:s/>the<text:s/>political<text:s/>economy<text:s/>to<text:s/>select<text:s/>and<text:s/>push<text:s/></text:span><text:span text:style-name="T341_2">through<text:s/>feasible,<text:s/>high-traction<text:s/>reforms.<text:s/>The<text:s/>core<text:s/>objective<text:s/>of<text:s/>achieving<text:s/>balance<text:s/>and<text:s/>momentum<text:s/>has<text:s/>been<text:s/>met.<text:s/>The<text:s/>new<text:s/>risk<text:s/>is<text:s/>inter-institutional<text:s/>rivalry<text:s/>(PC<text:s/>vs<text:s/>PMO),<text:s/>a<text:s/>shift<text:s/>in<text:s/>the<text:s/>nature<text:s/>of<text:s/>the<text:s/>political<text:s/>economy<text:s/>challenge.</text:span></text:p>
          </table:table-cell>
          <table:table-cell table:style-name="Cell145">
            <text:p text:style-name="P342"><text:span text:style-name="T342_1">Refinement:</text:span><text:span text:style-name="T342_2"><text:s/></text:span></text:p>
            <text:p text:style-name="P343"><text:span text:style-name="T343_1">The<text:s/>team<text:s/>must<text:s/></text:span><text:span text:style-name="T343_2">also<text:s/></text:span><text:span text:style-name="T343_3">focus<text:s/>on<text:s/>managing<text:s/></text:span><text:span text:style-name="T343_4">inter-institutional<text:s/>political<text:s/>tractability</text:span><text:span text:style-name="T343_5"><text:s/>(not<text:s/>just<text:s/>the<text:s/>substance<text:s/>of<text:s/>the<text:s/>reform),</text:span><text:span text:style-name="T343_6"><text:s/></text:span><text:span text:style-name="T343_7">including<text:s/>potential<text:s/>competing<text:s/>action<text:s/>plans</text:span><text:span text:style-name="T343_8">.</text:span></text:p>
          </table:table-cell>
        </table:table-row>
      </table:table>
      <text:p text:style-name="P344"><text:span text:style-name="T344_1"><text:s/></text:span><text:span text:style-name="T344_2"><text:s/></text:span></text:p>
      <text:p text:style-name="P345"><text:span text:style-name="T345_1">Lessons<text:s/>Learned<text:s/>and<text:s/>Recommendations<text:s/>for<text:s/>the<text:s/>Year<text:s/>Ahead<text:s/>(2025/2026)</text:span></text:p>
      <text:p text:style-name="P346"><text:span text:style-name="T346_1">High-level<text:s/>political<text:s/>ownership<text:s/>(</text:span><text:span text:style-name="T346_2">of<text:s/></text:span><text:span text:style-name="T346_3">P</text:span><text:span text:style-name="T346_4">rime<text:s/></text:span><text:span text:style-name="T346_5">M</text:span><text:span text:style-name="T346_6">inister’s<text:s/></text:span><text:span text:style-name="T346_7">O</text:span><text:span text:style-name="T346_8">ffice</text:span><text:span text:style-name="T346_9"><text:s/>(</text:span><text:span text:style-name="T346_10">PMO</text:span><text:span text:style-name="T346_11">)</text:span><text:span text:style-name="T346_12">)</text:span><text:span text:style-name="T346_13"><text:s/></text:span><text:span text:style-name="T346_14">has<text:s/>led<text:s/>to</text:span><text:span text:style-name="T346_15"><text:s/>programme<text:s/>acceleration</text:span><text:span text:style-name="T346_16"><text:s/>and<text:s/></text:span><text:span text:style-name="T346_17">high<text:s/>profile</text:span><text:span text:style-name="T346_18"><text:s/>delivery.</text:span><text:span text:style-name="T346_19"><text:s/></text:span><text:span text:style-name="T346_20">B</text:span><text:span text:style-name="T346_21">ut<text:s/>this<text:s/>success<text:s/></text:span><text:span text:style-name="T346_22">might<text:s/>be</text:span><text:span text:style-name="T346_23"><text:s/>brittle<text:s/>if<text:s/></text:span><text:span text:style-name="T346_24">institutional<text:s/>mandates</text:span><text:span text:style-name="T346_25"><text:s/>(for<text:s/>instance<text:s/>Planning<text:s/>Commission<text:s/>vs.<text:s/>PMO)<text:s/>lead<text:s/>to<text:s/>fragmentation<text:s/>and<text:s/>potential<text:s/>duplication<text:s/>of<text:s/>development<text:s/>partner<text:s/>support.<text:s/></text:span><text:span text:style-name="T346_26">Recommendation:<text:s/>Establish<text:s/>a<text:s/>risk<text:s/>mitigation<text:s/>approach</text:span><text:span text:style-name="T346_27">.<text:s/></text:span></text:p>
      <text:p text:style-name="P347"><text:span text:style-name="T347_1">Following,<text:s/>the<text:s/>success<text:s/>of<text:s/>developing<text:s/>the</text:span><text:span text:style-name="T347_2"><text:s/>federal<text:s/>delivery<text:s/>pipeline<text:s/></text:span><text:span text:style-name="T347_3">the<text:s/>programme<text:s/>needs<text:s/>to<text:s/>give<text:s/>further<text:s/>attention<text:s/>to<text:s/>how<text:s/>that<text:s/>contributes<text:s/>to<text:s/>the<text:s/>development<text:s/>of<text:s/></text:span><text:span text:style-name="T347_4">inter-governmental<text:s/>coordination<text:s/>mechanisms</text:span><text:span text:style-name="T347_5"><text:s/>necessary<text:s/>for</text:span><text:span text:style-name="T347_6"><text:s/>delivery<text:s/>of</text:span><text:span text:style-name="T347_7"><text:s/></text:span><text:span text:style-name="T347_8">key<text:s/>reforms<text:s/>(like<text:s/>energy,<text:s/>climate)<text:s/>that<text:s/>require<text:s/>provincial<text:s/>buy-in.<text:s/></text:span><text:span text:style-name="T347_9">As<text:s/>per<text:s/>earlier<text:s/>recommendations<text:s/>the<text:s/>programme<text:s/>needs<text:s/>to<text:s/>look<text:s/></text:span><text:span text:style-name="T347_10">further<text:s/>at<text:s/>how<text:s/>activity<text:s/>in<text:s/>the<text:s/>different<text:s/>outputs<text:s/>can<text:s/>be<text:s/>optimised<text:s/>to<text:s/>support<text:s/>each<text:s/>other<text:s/>and<text:s/>contribute<text:s/>better<text:s/>to<text:s/>collective<text:s/>impact.</text:span><text:span text:style-name="T347_11"><text:s/></text:span><text:span text:style-name="T347_12">A<text:s/>s</text:span><text:span text:style-name="T347_13">ustainability<text:s/>and<text:s/>exit</text:span><text:span text:style-name="T347_14"><text:s/></text:span><text:span text:style-name="T347_15">plan<text:s/></text:span><text:span text:style-name="T347_16">needs</text:span><text:span text:style-name="T347_17"><text:s/>to<text:s/>be<text:s/>developed</text:span><text:span text:style-name="T347_18">.</text:span></text:p>
      <table:table table:style-name="Table11">
        <table:table-column table:style-name="Column52"/>
        <table:table-column table:style-name="Column53"/>
        <table:table-column table:style-name="Column54"/>
        <table:table-column table:style-name="Column55"/>
        <table:table-column table:style-name="Column56"/>
        <table:table-column table:style-name="Column57"/>
        <table:table-column table:style-name="Column58"/>
        <table:table-column table:style-name="Column59"/>
        <table:table-row table:style-name="Row41">
          <table:table-cell table:style-name="Cell146" table:number-columns-spanned="2">
            <text:p text:style-name="P348"><text:span text:style-name="T348_1"><text:s text:c="2"/></text:span><text:span text:style-name="T348_2">Output<text:s/>Title<text:s/></text:span><text:span text:style-name="T348_3"><text:s/></text:span></text:p>
          </table:table-cell>
          <table:covered-table-cell/>
          <table:table-cell table:style-name="Cell147" table:number-columns-spanned="6">
            <text:p text:style-name="P349"><text:span text:style-name="T349_1">Parliament<text:s/>is<text:s/>better<text:s/>equipped<text:s/>to<text:s/>exercise<text:s/>its<text:s/>oversight<text:s/>function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42">
          <table:table-cell table:style-name="Cell148" table:number-columns-spanned="3">
            <text:p text:style-name="P350"><text:span text:style-name="T350_1">Output<text:s/>number:<text:s text:c="2"/></text:span></text:p>
          </table:table-cell>
          <table:covered-table-cell/>
          <table:covered-table-cell/>
          <table:table-cell table:style-name="Cell149">
            <text:p text:style-name="P351"><text:span text:style-name="T351_1"><text:s/>4</text:span></text:p>
          </table:table-cell>
          <table:table-cell table:style-name="Cell150" table:number-columns-spanned="2">
            <text:p text:style-name="P352"><text:span text:style-name="T352_1">Output<text:s/>Score:<text:s text:c="2"/></text:span></text:p>
          </table:table-cell>
          <table:covered-table-cell/>
          <table:table-cell table:style-name="Cell151" table:number-columns-spanned="2">
            <text:p text:style-name="P353"><text:span text:style-name="T353_1"><text:s/></text:span><text:span text:style-name="T353_2">B</text:span></text:p>
          </table:table-cell>
          <table:covered-table-cell/>
        </table:table-row>
        <table:table-row table:style-name="Row43">
          <table:table-cell table:style-name="Cell152" table:number-columns-spanned="3">
            <text:p text:style-name="P354"><text:span text:style-name="T354_1">Impact<text:s/>weighting<text:s/>(%):<text:s text:c="3"/></text:span></text:p>
          </table:table-cell>
          <table:covered-table-cell/>
          <table:covered-table-cell/>
          <table:table-cell table:style-name="Cell153">
            <text:p text:style-name="P355"><text:span text:style-name="T355_1"><text:s/>10%</text:span></text:p>
          </table:table-cell>
          <table:table-cell table:style-name="Cell154" table:number-columns-spanned="2">
            <text:p text:style-name="P356"><text:span text:style-name="T356_1">Weighting<text:s/>revised<text:s/>since<text:s/>last<text:s/></text:span><text:span text:style-name="T356_2">AR?</text:span><text:span text:style-name="T356_3"><text:s text:c="2"/></text:span></text:p>
          </table:table-cell>
          <table:covered-table-cell/>
          <table:table-cell table:style-name="Cell155" table:number-columns-spanned="2">
            <text:p text:style-name="P357"><text:span text:style-name="T357_1">No</text:span></text:p>
          </table:table-cell>
          <table:covered-table-cell/>
        </table:table-row>
        <table:table-row table:style-name="Row44">
          <table:table-cell table:style-name="Cell156" table:number-columns-spanned="2">
            <text:p text:style-name="P358"/>
          </table:table-cell>
          <table:covered-table-cell/>
          <table:table-cell table:style-name="Cell157">
            <text:p text:style-name="P359"/>
          </table:table-cell>
          <table:table-cell table:style-name="Cell158">
            <text:p text:style-name="P360"/>
          </table:table-cell>
          <table:table-cell table:style-name="Cell159" table:number-columns-spanned="2">
            <text:p text:style-name="P361"/>
          </table:table-cell>
          <table:covered-table-cell/>
          <table:table-cell table:style-name="Cell160" table:number-columns-spanned="2">
            <text:p text:style-name="P362"/>
          </table:table-cell>
          <table:covered-table-cell/>
        </table:table-row>
        <table:table-row table:style-name="Row45">
          <table:table-cell table:style-name="Cell161">
            <text:p text:style-name="P363"><text:span text:style-name="T363_1">Indicator(s)</text:span><text:span text:style-name="T363_2"><text:s/></text:span></text:p>
          </table:table-cell>
          <table:table-cell table:style-name="Cell162" table:number-columns-spanned="4">
            <text:p text:style-name="P364"><text:span text:style-name="T364_1">Milestone(s)<text:s/>for<text:s/>this<text:s/>review</text:span><text:span text:style-name="T364_2"><text:s/></text:span></text:p>
          </table:table-cell>
          <table:covered-table-cell/>
          <table:covered-table-cell/>
          <table:covered-table-cell/>
          <table:table-cell table:style-name="Cell163" table:number-columns-spanned="2">
            <text:p text:style-name="P365"><text:span text:style-name="T365_1">Progress<text:s/></text:span><text:span text:style-name="T365_2"><text:s/></text:span></text:p>
          </table:table-cell>
          <table:covered-table-cell/>
        </table:table-row>
        <table:table-row table:style-name="Row46">
          <table:table-cell table:style-name="Cell164">
            <text:p text:style-name="P366"><text:span text:style-name="T366_1">Output<text:s/>Indicator<text:s/>4.1:<text:s/>Institutional<text:s/>support<text:s/>to<text:s/>ensure<text:s/>robust<text:s/>parliamentary<text:s/>oversight<text:s/>for<text:s/>key<text:s/>selected<text:s/>sectors<text:s/>to<text:s/>monitor<text:s/>cross-governmental<text:s/>coordination</text:span></text:p>
          </table:table-cell>
          <table:table-cell table:style-name="Cell165" table:number-columns-spanned="4">
            <text:p text:style-name="P367"><text:span text:style-name="T367_1">Identify<text:s/>at<text:s/>least<text:s/>one<text:s/>mechanism<text:s/>to<text:s/>enhance<text:s/>collaboration<text:s/>between<text:s/>Standing<text:s/>Committees<text:s/>and<text:s/>relevant<text:s/>government<text:s/>agencies,<text:s/>especially<text:s/>around<text:s/>inter-governmental<text:s/>issues<text:s/>and<text:s/>national<text:s/>plans.</text:span></text:p>
            <text:p text:style-name="P368"><text:span text:style-name="T368_1"><text:s/></text:span></text:p>
            <text:p text:style-name="P369"><text:span text:style-name="T369_1">Support<text:s/>at<text:s/>least<text:s/>one<text:s/>standing<text:s/>committee<text:s/>in<text:s/>overseeing<text:s/>governmental<text:s/>policies<text:s/>and<text:s/>issues.</text:span></text:p>
          </table:table-cell>
          <table:covered-table-cell/>
          <table:covered-table-cell/>
          <table:covered-table-cell/>
          <table:table-cell table:style-name="Cell166" table:number-columns-spanned="2">
            <text:p text:style-name="P370"><text:span text:style-name="T370_1">Partially<text:s/>a</text:span><text:span text:style-name="T370_2">chieved</text:span></text:p>
            <text:p text:style-name="P371"><text:span text:style-name="T371_1"><text:s/></text:span></text:p>
            <text:p text:style-name="P372"><text:span text:style-name="T372_1">NGP<text:s/>provided<text:s/>technical<text:s/>assistance<text:s/>to<text:s/>the<text:s/>Standing<text:s/>Committee<text:s/>on<text:s/>Finance<text:s/>and<text:s/>Revenue<text:s/>during<text:s/>the<text:s/>review<text:s/>of<text:s/>the<text:s/>2025–26<text:s/>federal<text:s/>budget.<text:s/></text:span><text:span text:style-name="T372_2">PEA<text:s/>conducted<text:s/>for<text:s/>further<text:s/>support.</text:span></text:p>
            <text:p text:style-name="P373"/>
          </table:table-cell>
          <table:covered-table-cell/>
        </table:table-row>
      </table:table>
      <text:p text:style-name="P374"/>
      <text:p text:style-name="P375"><text:span text:style-name="T375_1">Briefly<text:s/>describe<text:s/>the<text:s/>output’s<text:s/>activities<text:s/>and<text:s/>provide<text:s/>supporting<text:s/>narrative<text:s/>for<text:s/>the<text:s/>score.</text:span><text:span text:style-name="T375_2"><text:s text:c="2"/></text:span></text:p>
      <text:p text:style-name="P376"><text:span text:style-name="T376_1">NGP<text:s/>has<text:s/>laid<text:s/>a<text:s/>good<text:s/>foundation<text:s/>through<text:s/></text:span><text:span text:style-name="T376_2">an<text:s/>initial</text:span><text:span text:style-name="T376_3"><text:s/>piece<text:s/>of<text:s/></text:span><text:span text:style-name="T376_4">targeted<text:s/></text:span><text:span text:style-name="T376_5">technical<text:s/>support.</text:span><text:span text:style-name="T376_6"><text:s/>The<text:s/>primary<text:s/>activity<text:s/>has<text:s/>been<text:s/>the<text:s/>provision<text:s/>of<text:s/>technical<text:s/>assistance<text:s/>to<text:s/>the<text:s/>National<text:s/>Assembly<text:s/>Standing<text:s/>Committee<text:s/>on<text:s/>Finance<text:s/>and<text:s/>Revenue.<text:s/>This<text:s/>support<text:s/>successfully<text:s/>created<text:s/>a<text:s/>mechanism<text:s/>for<text:s/>collaboration<text:s/>between<text:s/>Parliament<text:s/>and<text:s/>technical<text:s/>experts</text:span><text:span text:style-name="T376_7"><text:s/>previously<text:s/>missing</text:span><text:span text:style-name="T376_8">.<text:s/></text:span><text:span text:style-name="T376_9">The<text:s/>support<text:s/>package<text:s/>spanned<text:s/>both<text:s/>the<text:s/>pre-budget<text:s/>and<text:s/>post-budget<text:s/>phases<text:s/>for<text:s/>the<text:s/>2025-26<text:s/>federal<text:s/>budget.<text:s/>Key<text:s/>activities<text:s/>included<text:s/>a<text:s/>pre-budget<text:s/>briefing<text:s/>on<text:s/>the<text:s/>macroeconomic<text:s/>context,<text:s/>preparation<text:s/>of<text:s/>four<text:s/>policy<text:s/>briefs<text:s/></text:span><text:span text:style-name="T376_10">(</text:span><text:span text:style-name="T376_11">covering<text:s/>macroeconomic<text:s/>trends,<text:s/>the<text:s/>IMF<text:s/>programme,<text:s/>the<text:s/>Prime<text:s/>Minister's<text:s/>Economic<text:s/>Transformation<text:s/>Agenda</text:span><text:span text:style-name="T376_12">)</text:span><text:span text:style-name="T376_13">,<text:s/>and<text:s/>detailed<text:s/>budget<text:s/>analysis.</text:span></text:p>
      <text:p text:style-name="P377"><text:span text:style-name="T377_1">Focusing<text:s/>on<text:s/>the<text:s/>federal<text:s/>budget<text:s/>provided<text:s/>a<text:s/>high-value<text:s/>entry<text:s/>point<text:s/>to<text:s/>NGP,<text:s/>demonstrat</text:span><text:span text:style-name="T377_2">ing</text:span><text:span text:style-name="T377_3"><text:s/>the<text:s/>NGP's<text:s/>agility<text:s/>and<text:s/>ability<text:s/>to<text:s/>provide<text:s/>high-quality,<text:s/>independent,<text:s/>evidence-based<text:s/>analysis.<text:s/>The<text:s/>intervention<text:s/>established<text:s/>a<text:s/></text:span><text:span text:style-name="T377_4">potentially<text:s/></text:span><text:span text:style-name="T377_5">replicable<text:s/>model<text:s/>for<text:s/>enhancing<text:s/>parliamentary<text:s/>oversight<text:s/>through<text:s/>technical<text:s/>expertise,<text:s/>leading<text:s/>to<text:s/>a<text:s/>formal<text:s/>request<text:s/>from<text:s/>the<text:s/>National<text:s/>Assembly<text:s/>Secretariat<text:s/>for<text:s/>a<text:s/>wider<text:s/>partnership<text:s/>and<text:s/>exploring<text:s/>the<text:s/>institutionalisation<text:s/>of<text:s/>a<text:s/>Parliamentary<text:s/></text:span><text:span text:style-name="T377_6">Budget<text:s/>Office<text:s/>(PBO).<text:s/>This<text:s/>commitment<text:s/>from<text:s/>the<text:s/>government<text:s/>side<text:s/>strengthens<text:s/>the<text:s/>sustainability<text:s/>of<text:s/>the<text:s/>intervention<text:s/>and<text:s/>technical<text:s/>support<text:s/>also<text:s/>improves<text:s/>the<text:s/>Parliament's<text:s/>ability<text:s/>to<text:s/>scrutini</text:span><text:span text:style-name="T377_7">s</text:span><text:span text:style-name="T377_8">e<text:s/>financial<text:s/>alignment<text:s/>and<text:s/>inter-governmental<text:s/>issues<text:s/>embedded<text:s/>in<text:s/>the<text:s/>federal<text:s/>budget.<text:s/></text:span></text:p>
      <text:p text:style-name="P378"><text:span text:style-name="T378_1">However,</text:span><text:span text:style-name="T378_2"><text:s/>while<text:s/>this<text:s/>is<text:s/>a<text:s/>strategic<text:s/>success<text:s/></text:span><text:span text:style-name="T378_3">this<text:s/>work<text:s/>is<text:s/>currently<text:s/>relative</text:span><text:span text:style-name="T378_4">ly</text:span><text:span text:style-name="T378_5"><text:s/>limited<text:s/>in<text:s/>scope<text:s/></text:span><text:span text:style-name="T378_6">and<text:s/>cannot<text:s/>yet<text:s/>be<text:s/>claimed<text:s/></text:span><text:span text:style-name="T378_7">to<text:s/></text:span><text:span text:style-name="T378_8">have<text:s/></text:span><text:span text:style-name="T378_9">achieve</text:span><text:span text:style-name="T378_10">d</text:span><text:span text:style-name="T378_11"><text:s/></text:span><text:span text:style-name="T378_12">the<text:s/>NGP’s<text:s/>goal<text:s/>of<text:s/>more<text:s/>effective<text:s/>oversight<text:s/>from<text:s/>the<text:s/>Parliament.</text:span></text:p>
      <text:p text:style-name="P379"><text:span text:style-name="T379_1">Describe<text:s/>any<text:s/>changes<text:s/>to<text:s/>this<text:s/>output<text:s/>during<text:s/>the<text:s/>past<text:s/>year,<text:s/>and<text:s/>any<text:s/>planned<text:s/>changes<text:s/></text:span><text:span text:style-name="T379_2">as<text:s/>a<text:s/>result<text:s/>of</text:span><text:span text:style-name="T379_3"><text:s/>this<text:s/>review</text:span><text:span text:style-name="T379_4">.</text:span><text:span text:style-name="T379_5"><text:s/></text:span></text:p>
      <text:p text:style-name="P380"><text:span text:style-name="T380_1">The<text:s/>main<text:s/>change<text:s/>in<text:s/>the<text:s/>past<text:s/>year<text:s/>was<text:s/>the<text:s/>successful<text:s/>engagement<text:s/>with<text:s/>the<text:s/>Standing<text:s/>Committee<text:s/>on<text:s/>Finance<text:s/>and<text:s/>Revenue<text:s/>on<text:s/>the<text:s/>federal<text:s/>budget,<text:s/>which<text:s/>created<text:s/>a<text:s/>high-value<text:s/>entry<text:s/>point<text:s/>for<text:s/>NGP's<text:s/>support.<text:s/>This<text:s/>unexpected,<text:s/>high-traction<text:s/>opportunity<text:s/>shifted<text:s/>the<text:s/>focus<text:s/>and<text:s/>demonstrated<text:s/>the<text:s/>programme's<text:s/>agility.<text:s/>Looking<text:s/>ahead,<text:s/>the<text:s/>programme<text:s/>plans<text:s/>to<text:s/>consolidate<text:s/>these<text:s/>gains<text:s/>by<text:s/>continuing<text:s/>the<text:s/>committee-level<text:s/>assistance<text:s/>while<text:s/>maintaining<text:s/>flexibility<text:s/>regarding<text:s/>institutional<text:s/>developments,<text:s/>such<text:s/>as<text:s/>the<text:s/>proposed<text:s/>Parliamentary<text:s/>Budget<text:s/>Office<text:s/>(PBO).<text:s/>This<text:s/>strategy<text:s/>ensures<text:s/>NGP<text:s/>sustains<text:s/>its<text:s/>role<text:s/>as<text:s/>a<text:s/>trusted<text:s/>partner<text:s/>and<text:s/>allows<text:s/>it<text:s/>to<text:s/>adapt<text:s/>to<text:s/>the<text:s/>political<text:s/>landscape<text:s/>surrounding<text:s/>the<text:s/>PBO's<text:s/>establishment.<text:s/></text:span></text:p>
      <text:p text:style-name="P381"><text:span text:style-name="T381_1">Progress<text:s/>on<text:s/>previous<text:s/>year<text:s/>Annual<text:s/>Review<text:s/>Recommendations</text:span><text:span text:style-name="T381_2"><text:s text:c="2"/></text:span></text:p>
      <text:p text:style-name="P382"><text:span text:style-name="T382_1"><text:s/></text:span></text:p>
      <table:table table:style-name="Table12">
        <table:table-column table:style-name="Column60"/>
        <table:table-column table:style-name="Column61"/>
        <table:table-column table:style-name="Column62"/>
        <table:table-row table:style-name="Row47">
          <table:table-cell table:style-name="Cell167">
            <text:p text:style-name="P383"><text:span text:style-name="T383_1">Annual<text:s/>Review<text:s/>Recommendation<text:s/>2024</text:span></text:p>
          </table:table-cell>
          <table:table-cell table:style-name="Cell168">
            <text:p text:style-name="P384"><text:span text:style-name="T384_1">Progress<text:s/>and<text:s/>Achievement<text:s/>Status</text:span></text:p>
          </table:table-cell>
          <table:table-cell table:style-name="Cell169">
            <text:p text:style-name="P385"><text:span text:style-name="T385_1">Further<text:s/>Suggestions/Solutions</text:span></text:p>
          </table:table-cell>
        </table:table-row>
        <table:table-row table:style-name="Row48">
          <table:table-cell table:style-name="Cell170">
            <text:p text:style-name="P386"><text:span text:style-name="T386_1">Ensure<text:s/>support<text:s/>is<text:s/></text:span><text:span text:style-name="T386_2">a)<text:s/>targeted<text:s/>on<text:s/>NGP<text:s/>priority<text:s/>issues/sectors</text:span><text:span text:style-name="T386_3"><text:s/>and<text:s/></text:span><text:span text:style-name="T386_4">b)<text:s/>deconflicts<text:s/>from<text:s/>possible<text:s/>duplication</text:span><text:span text:style-name="T386_5"><text:s/>of<text:s/>efforts<text:s/>(e.g.,<text:s/>generic<text:s/>research<text:s/>capacity).</text:span></text:p>
            <text:p text:style-name="P387"><text:span text:style-name="T387_1">Consult<text:s/>widely<text:s/>with<text:s/>development<text:s/>partners/INGO<text:s/>(e.g.,<text:s/>IRI)<text:s/>to<text:s/>ensure<text:s/>NGP<text:s/>support<text:s/>is<text:s/></text:span><text:span text:style-name="T387_2">additional</text:span><text:span text:style-name="T387_3">.</text:span></text:p>
          </table:table-cell>
          <table:table-cell table:style-name="Cell171">
            <text:p text:style-name="P388"><text:span text:style-name="T388_1">Partially<text:s/>Achieved</text:span></text:p>
            <text:p text:style-name="P389"><text:span text:style-name="T389_1">NGP<text:s/>engaged<text:s/>with<text:s/></text:span><text:span text:style-name="T389_2">GiZ</text:span><text:span text:style-name="T389_3"><text:s/>IP5<text:s/>and<text:s/>strategically<text:s/>defined<text:s/>its<text:s/>role<text:s/>on<text:s/>the<text:s/>PBO<text:s/>to<text:s/>take<text:s/>an<text:s/></text:span><text:span text:style-name="T389_4">increased<text:s/>role</text:span><text:span text:style-name="T389_5"><text:s/>after<text:s/></text:span><text:span text:style-name="T389_6">the<text:s/>GIZ/EU<text:s/>programme<text:s/>c</text:span><text:span text:style-name="T389_7">oncludes.</text:span></text:p>
            <text:p text:style-name="P390"><text:span text:style-name="T390_1">A<text:s/></text:span><text:span text:style-name="T390_2">Political<text:s/>Economy<text:s/>Analysis<text:s/>(PEA)<text:s/>for<text:s/>the<text:s/>PBO</text:span><text:span text:style-name="T390_3"><text:s/>was<text:s/>prioriti</text:span><text:span text:style-name="T390_4">s</text:span><text:span text:style-name="T390_5">ed<text:s/>this<text:s/>year<text:s/>to<text:s/>strategically<text:s/>define<text:s/>NGP's<text:s/>future<text:s/>role.<text:s/>However,<text:s/>the<text:s/>core<text:s/>support<text:s/>was<text:s/>on<text:s/>the<text:s/></text:span><text:span text:style-name="T390_6">Finance<text:s/>Bill</text:span><text:span text:style-name="T390_7">,<text:s/>which<text:s/>is<text:s/>a<text:s/>cross-cutting<text:s/>issue<text:s/>but<text:s/>not<text:s/>explicitly<text:s/>one<text:s/>of<text:s/>the<text:s/>NGP's<text:s/>current<text:s/>sectoral<text:s/>priority<text:s/>areas.<text:s/>The<text:s/></text:span><text:span text:style-name="T390_8">PEA<text:s/>for<text:s/>PBO</text:span><text:span text:style-name="T390_9"><text:s/>and<text:s/>the<text:s/>focus<text:s/>on<text:s/>the<text:s/></text:span><text:span text:style-name="T390_10">Finance<text:s/>Committee</text:span><text:span text:style-name="T390_11"><text:s/>show<text:s/>strategic<text:s/>targeting,<text:s/>but<text:s/>the<text:s/></text:span><text:span text:style-name="T390_12">link<text:s/>to<text:s/>specific<text:s/>sectoral<text:s/>coordination</text:span><text:span text:style-name="T390_13"><text:s/>is<text:s/>still<text:s/>nascent.</text:span></text:p>
          </table:table-cell>
          <table:table-cell table:style-name="Cell172">
            <text:p text:style-name="P391"/>
            <text:p text:style-name="P392"><text:span text:style-name="T392_1">The</text:span><text:span text:style-name="T392_2"><text:s/>support<text:s/></text:span><text:span text:style-name="T392_3">under<text:s/>output<text:s/>4<text:s/>should<text:s/>consider<text:s/>how<text:s/>it<text:s/>can</text:span><text:span text:style-name="T392_4"><text:s/>be<text:s/>further<text:s/>developed<text:s/>to<text:s/>complement<text:s/>activities<text:s/>under<text:s/>Outputs<text:s/>1-3<text:s/>including</text:span><text:span text:style-name="T392_5"><text:s/>better<text:s/>engag</text:span><text:span text:style-name="T392_6">ing</text:span><text:span text:style-name="T392_7"><text:s/>with<text:s/></text:span><text:span text:style-name="T392_8">specific<text:s/>inter-governmental<text:s/>issues</text:span><text:span text:style-name="T392_9"><text:s/></text:span><text:span text:style-name="T392_10">in<text:s/></text:span><text:span text:style-name="T392_11">NGP<text:s/>priority<text:s/>sectors.</text:span></text:p>
          </table:table-cell>
        </table:table-row>
      </table:table>
      <text:p text:style-name="P393"><text:span text:style-name="T393_1">Lessons<text:s/>learned<text:s/>and<text:s/>recommendations<text:s/>for<text:s/>the<text:s/>2025/26<text:s/></text:span></text:p>
      <text:p text:style-name="P394"><text:span text:style-name="T394_1">The<text:s/>core<text:s/>lesson<text:s/>is<text:s/>that<text:s/>a<text:s/></text:span><text:span text:style-name="T394_2">continued<text:s/>focus<text:s/>on<text:s/>the<text:s/>adaptive<text:s/>approach</text:span><text:span text:style-name="T394_3">,<text:s/>scoping<text:s/>new<text:s/>engagements<text:s/>and<text:s/>partnerships<text:s/>with<text:s/>a<text:s/>focus<text:s/>on<text:s/>political<text:s/>traction<text:s/>and<text:s/>high-value<text:s/>entry<text:s/>points<text:s/>is<text:s/>effective.<text:s/>The<text:s/>success<text:s/>with<text:s/>the<text:s/>Standing<text:s/>Committee<text:s/>on<text:s/>Finance<text:s/>and<text:s/>Revenue,<text:s/>leading<text:s/>to<text:s/>a<text:s/>formal<text:s/>request<text:s/>for<text:s/>a<text:s/>PBO<text:s/>partnership,<text:s/></text:span><text:span text:style-name="T394_4">shows</text:span><text:span text:style-name="T394_5"><text:s/>that<text:s/></text:span><text:span text:style-name="T394_6">high-quality,<text:s/>evidence-based<text:s/>technical<text:s/></text:span><text:span text:style-name="T394_7">support</text:span><text:span text:style-name="T394_8"><text:s/></text:span><text:span text:style-name="T394_9"><text:s/>can</text:span><text:span text:style-name="T394_10"><text:s/></text:span><text:span text:style-name="T394_11">gain<text:s/>traction.</text:span></text:p>
      <text:p text:style-name="P395"><text:span text:style-name="T395_1">Recommendation:<text:s/></text:span><text:span text:style-name="T395_2">The<text:s/>support<text:s/>under<text:s/>output<text:s/>4<text:s/>should<text:s/>consider<text:s/>how<text:s/>it<text:s/>can<text:s/>be<text:s/>further<text:s/>developed<text:s/>to<text:s/>complement<text:s/>activities<text:s/>under<text:s/>Outputs<text:s/>1-3<text:s/>including<text:s/>better<text:s/>engaging<text:s/>with<text:s/></text:span><text:span text:style-name="T395_3">specific<text:s/>inter-governmental<text:s/>issues</text:span><text:span text:style-name="T395_4"><text:s/>in<text:s/>NGP<text:s/>priority<text:s/>sectors.</text:span><text:span text:style-name="T395_5"><text:s/></text:span></text:p>
      <text:h text:style-name="P396" text:outline-level="2"><text:span text:style-name="T396_1">D:<text:s/>VALUE<text:s/>FOR<text:s/>MONEY<text:s/></text:span><text:span text:style-name="T396_2">(1<text:s/>page)</text:span></text:h>
      <text:p text:style-name="P397"/>
      <text:p text:style-name="P398"><text:span text:style-name="T398_1">Key<text:s/>cost<text:s/>drivers<text:s/>and<text:s/>performance<text:s/></text:span></text:p>
      <text:p text:style-name="P399"><text:span text:style-name="T399_1">During<text:s/>the<text:s/>reporting<text:s/>period<text:s/>(Oct<text:s/>2024<text:s/>-<text:s/>Sept<text:s/>2025),<text:s/>Technical<text:s/>Assistance<text:s/>(TA)<text:s/>remained<text:s/>the<text:s/>key<text:s/>cost<text:s/>driver<text:s/>with<text:s/></text:span><text:span text:style-name="T399_2">89%</text:span><text:span text:style-name="T399_3"><text:s/>utili</text:span><text:span text:style-name="T399_4">s</text:span><text:span text:style-name="T399_5">ation<text:s/></text:span><text:span text:style-name="T399_6">rate,<text:s/></text:span><text:span text:style-name="T399_7">amounting<text:s/>to<text:s/>£1.018<text:s/>million</text:span><text:span text:style-name="T399_8">,<text:s/>including<text:s/>commitments</text:span><text:span text:style-name="T399_9"><text:s/>(</text:span><text:span text:style-name="T399_10">4</text:span><text:span text:style-name="T399_11">3</text:span><text:span text:style-name="T399_12">%<text:s/>without<text:s/>commitments</text:span><text:span text:style-name="T399_13">),</text:span><text:span text:style-name="T399_14"><text:s/>reflecting<text:s/>the<text:s/>centrality<text:s/>of<text:s/>technical<text:s/>support<text:s/>in<text:s/>programme<text:s/>delivery.<text:s/></text:span></text:p>
      <text:p text:style-name="P400"><text:span text:style-name="T400_1">The<text:s/>bulk<text:s/>of<text:s/>TA<text:s/>was<text:s/>directed<text:s/>towards<text:s/>Output<text:s/>1<text:s/>–<text:s/>support<text:s/>to<text:s/>federal<text:s/>line<text:s/>ministries<text:s/>(42%<text:s/>of<text:s/>total<text:s/>utilisation),<text:s/>followed<text:s/>by<text:s/>Output<text:s/>2<text:s/>on<text:s/>provincial<text:s/>level<text:s/>engagement<text:s/>(18%)<text:s/>and<text:s/>Output<text:s/>4<text:s/>on<text:s/>parliamentary<text:s/>support<text:s/>(15%).<text:s/>Output<text:s/>3<text:s/>on<text:s/>PMO<text:s/>support<text:s/>(8%)<text:s/>accounted<text:s/>for<text:s/>the<text:s/>lowest<text:s/>expenditure.</text:span></text:p>
      <table:table table:style-name="Table13">
        <table:table-column table:style-name="Column63"/>
        <table:table-column table:style-name="Column64"/>
        <table:table-row table:style-name="Row49">
          <table:table-cell table:style-name="Cell173">
            <text:p text:style-name="P401"><text:span text:style-name="T401_1"><text:s/></text:span><text:span text:style-name="T401_2">Financial<text:s/>Details<text:s/>Oct<text:s/>2024-<text:s/>Sep<text:s/>2025</text:span></text:p>
          </table:table-cell>
          <table:table-cell table:style-name="Cell174">
            <text:p text:style-name="P402"><text:span text:style-name="T402_1"><text:s/>Utili</text:span><text:span text:style-name="T402_2">s</text:span><text:span text:style-name="T402_3">ation<text:s/>(GBP)</text:span></text:p>
          </table:table-cell>
        </table:table-row>
        <table:table-row table:style-name="Row50">
          <table:table-cell table:style-name="Cell175">
            <text:p text:style-name="P403"><text:span text:style-name="T403_1">Programme<text:s/>Technical<text:s/>Cost</text:span><text:span text:style-name="T403_2"><text:s/></text:span><text:span text:style-name="T403_3">–</text:span><text:span text:style-name="T403_4"><text:s/>Spend</text:span><text:span text:style-name="T403_5"><text:s/>(4</text:span><text:span text:style-name="T403_6">3</text:span><text:span text:style-name="T403_7">%)</text:span></text:p>
          </table:table-cell>
          <table:table-cell table:style-name="Cell176">
            <text:p text:style-name="P404"><text:span text:style-name="T404_1">433,011</text:span></text:p>
          </table:table-cell>
        </table:table-row>
        <table:table-row table:style-name="Row51">
          <table:table-cell table:style-name="Cell177">
            <text:p text:style-name="P405"><text:span text:style-name="T405_1">Programme<text:s/>Technical<text:s/>Cost</text:span><text:span text:style-name="T405_2"><text:s/></text:span><text:span text:style-name="T405_3">–</text:span><text:span text:style-name="T405_4"><text:s/>Commitments</text:span><text:span text:style-name="T405_5"><text:s/></text:span><text:span text:style-name="T405_6">(57</text:span><text:span text:style-name="T405_7">%)</text:span></text:p>
          </table:table-cell>
          <table:table-cell table:style-name="Cell178">
            <text:p text:style-name="P406"><text:span text:style-name="T406_1">585,515</text:span></text:p>
          </table:table-cell>
        </table:table-row>
        <table:table-row table:style-name="Row52">
          <table:table-cell table:style-name="Cell179">
            <text:p text:style-name="P407"><text:span text:style-name="T407_1">Programme<text:s/>Technical<text:s/>Cost</text:span><text:span text:style-name="T407_2"><text:s/></text:span><text:span text:style-name="T407_3">–</text:span><text:span text:style-name="T407_4"><text:s/>Total</text:span></text:p>
          </table:table-cell>
          <table:table-cell table:style-name="Cell180">
            <text:p text:style-name="P408"><text:span text:style-name="T408_1">£1,018,527</text:span></text:p>
          </table:table-cell>
        </table:table-row>
        <table:table-row table:style-name="Row53">
          <table:table-cell table:style-name="Cell181">
            <text:p text:style-name="P409"/>
          </table:table-cell>
          <table:table-cell table:style-name="Cell182">
            <text:p text:style-name="P410"/>
          </table:table-cell>
        </table:table-row>
        <table:table-row table:style-name="Row54">
          <table:table-cell table:style-name="Cell183">
            <text:p text:style-name="P411"><text:span text:style-name="T411_1">Project<text:s/>Operational<text:s/>Cost<text:s/></text:span></text:p>
          </table:table-cell>
          <table:table-cell table:style-name="Cell184">
            <text:p text:style-name="P412"><text:span text:style-name="T412_1">£35,572</text:span></text:p>
          </table:table-cell>
        </table:table-row>
        <table:table-row table:style-name="Row55">
          <table:table-cell table:style-name="Cell185">
            <text:p text:style-name="P413"/>
          </table:table-cell>
          <table:table-cell table:style-name="Cell186">
            <text:p text:style-name="P414"/>
          </table:table-cell>
        </table:table-row>
        <table:table-row table:style-name="Row56">
          <table:table-cell table:style-name="Cell187">
            <text:p text:style-name="P415"><text:span text:style-name="T415_1">Sub<text:s/>Total</text:span></text:p>
          </table:table-cell>
          <table:table-cell table:style-name="Cell188">
            <text:p text:style-name="P416"><text:span text:style-name="T416_1">£1,054,099</text:span></text:p>
          </table:table-cell>
        </table:table-row>
        <table:table-row table:style-name="Row57">
          <table:table-cell table:style-name="Cell189">
            <text:p text:style-name="P417"><text:span text:style-name="T417_1">GMS<text:s/>(8%)</text:span></text:p>
          </table:table-cell>
          <table:table-cell table:style-name="Cell190">
            <text:p text:style-name="P418"><text:span text:style-name="T418_1">£84,328</text:span></text:p>
          </table:table-cell>
        </table:table-row>
        <table:table-row table:style-name="Row58">
          <table:table-cell table:style-name="Cell191">
            <text:p text:style-name="P419"><text:span text:style-name="T419_1">Sub<text:s/>Total</text:span></text:p>
          </table:table-cell>
          <table:table-cell table:style-name="Cell192">
            <text:p text:style-name="P420"><text:span text:style-name="T420_1">£1,138,427</text:span></text:p>
          </table:table-cell>
        </table:table-row>
        <table:table-row table:style-name="Row59">
          <table:table-cell table:style-name="Cell193">
            <text:p text:style-name="P421"><text:span text:style-name="T421_1">Levy<text:s/>(1%)</text:span></text:p>
          </table:table-cell>
          <table:table-cell table:style-name="Cell194">
            <text:p text:style-name="P422"><text:span text:style-name="T422_1">£11,384</text:span></text:p>
          </table:table-cell>
        </table:table-row>
        <table:table-row table:style-name="Row60">
          <table:table-cell table:style-name="Cell195">
            <text:p text:style-name="P423"><text:span text:style-name="T423_1">Total</text:span></text:p>
          </table:table-cell>
          <table:table-cell table:style-name="Cell196">
            <text:p text:style-name="P424"><text:span text:style-name="T424_1">£1,149,811</text:span></text:p>
          </table:table-cell>
        </table:table-row>
      </table:table>
      <text:p text:style-name="P425"/>
      <text:p text:style-name="P426"><text:span text:style-name="T426_1">VfM</text:span><text:span text:style-name="T426_2"><text:s/>performance<text:s/>compared<text:s/>to<text:s/>the<text:s/>original<text:s/></text:span><text:span text:style-name="T426_3">VfM</text:span><text:span text:style-name="T426_4"><text:s/>proposition<text:s/>in<text:s/>the<text:s/>business<text:s/>case<text:s/></text:span></text:p>
      <text:p text:style-name="P427"/>
      <text:p text:style-name="P428"><text:span text:style-name="T428_1">Economy</text:span></text:p>
      <text:p text:style-name="P429"><text:span text:style-name="T429_1">NGP<text:s/>has<text:s/>demonstrated<text:s/>mix</text:span><text:span text:style-name="T429_2">ed</text:span><text:span text:style-name="T429_3"><text:s/>results<text:s/>on<text:s/>economy.<text:s/>UNDP<text:s/>maintains<text:s/>strong<text:s/>procedures<text:s/>for<text:s/>cost<text:s/>management<text:s/>where<text:s/>experts<text:s/>were<text:s/>recruited<text:s/>through<text:s/>open<text:s/>competitive<text:s/>processes,<text:s/>with<text:s/>clear<text:s/>input<text:s/>specifications<text:s/>and<text:s/>contract<text:s/>negotiations<text:s/>to<text:s/>ensure<text:s/>that<text:s/>services<text:s/></text:span><text:span text:style-name="T429_4">remained</text:span><text:span text:style-name="T429_5"><text:s/>competitively<text:s/>priced<text:s/>against<text:s/>market<text:s/>benchmarks</text:span><text:span text:style-name="T429_6">.<text:s/>However</text:span><text:span text:style-name="T429_7">,<text:s/>the<text:s/>procurement<text:s/>process<text:s/>has<text:s/>remained<text:s/>sub-optimal<text:s/>resulting<text:s/>into<text:s/>delayed<text:s/>deployment<text:s/>of<text:s/>resources</text:span><text:span text:style-name="T429_8"><text:s/>–<text:s/>though<text:s/>onboarding<text:s/>an<text:s/>implementation<text:s/>firm<text:s/>is<text:s/>expect</text:span><text:span text:style-name="T429_9">ed<text:s/>to<text:s/>mitigate<text:s/>this<text:s/>risk<text:s/>to<text:s/>a<text:s/>larger<text:s/></text:span><text:span text:style-name="T429_10">extent.</text:span><text:span text:style-name="T429_11"><text:s/>Nevertheless,<text:s/>NGP<text:s/></text:span><text:span text:style-name="T429_12">utili</text:span><text:span text:style-name="T429_13">s</text:span><text:span text:style-name="T429_14">ed</text:span><text:span text:style-name="T429_15"><text:s/>existing<text:s/>capacity<text:s/>rather<text:s/>than<text:s/>commissioning<text:s/>new<text:s/>consultancies,<text:s/>where<text:s/>feasible.<text:s/>For<text:s/>example,<text:s/>the<text:s/>in-house<text:s/>experts<text:s/>responded<text:s/>rapidly<text:s/>to<text:s/>Government<text:s/>of<text:s/>Sindh’s<text:s/>(</text:span><text:span text:style-name="T429_16">GoS</text:span><text:span text:style-name="T429_17">)<text:s/>request<text:s/>for<text:s/>developing<text:s/>a<text:s/>concept<text:s/>note<text:s/>on<text:s/>Climate<text:s/>Planning<text:s/>and<text:s/>Development<text:s/>Unit<text:s/>(CPDU).</text:span><text:span text:style-name="T429_18"><text:s/></text:span></text:p>
      <text:p text:style-name="P430"><text:span text:style-name="T430_1">In<text:s/>terms<text:s/>of<text:s/>expenditure<text:s/>patterns<text:s/>TA<text:s/>accounted<text:s/>for<text:s/>89%<text:s/>of<text:s/>total<text:s/>expenditure,<text:s/>of<text:s/>which<text:s/>83%<text:s/>was<text:s/>direct<text:s/>technical<text:s/>cost<text:s/>and<text:s/>6%<text:s/>project<text:s/>personnel<text:s/>cost.<text:s/>This<text:s/>reflects<text:s/>a<text:s/>delivery<text:s/>model<text:s/>where<text:s/>the<text:s/>overwhelming<text:s/>share<text:s/>of<text:s/>funds<text:s/>were<text:s/></text:span><text:span text:style-name="T430_2">channeled</text:span><text:span text:style-name="T430_3"><text:s/>into<text:s/>substantive<text:s/>technical<text:s/></text:span><text:span text:style-name="T430_4">inputs</text:span><text:span text:style-name="T430_5"><text:s/>rather<text:s/>than<text:s/>overheads.<text:s/>By<text:s/>contrast,<text:s/>project<text:s/>operational<text:s/>costs<text:s/>constituted<text:s/>only<text:s/>3%,<text:s/>while<text:s/>General<text:s/>Management<text:s/>Services<text:s/>(7%)<text:s/>and<text:s/>Coordination<text:s/>Levy<text:s/>(1%)<text:s/>together<text:s/>accounted<text:s/>for<text:s/>8%<text:s/>of<text:s/>the<text:s/>total<text:s/>budget.</text:span></text:p>
      <text:p text:style-name="P431"><text:span text:style-name="T431_1">Efficiency</text:span></text:p>
      <text:p text:style-name="P432"><text:span text:style-name="T432_1">The<text:s/></text:span><text:span text:style-name="T432_2">programme</text:span><text:span text:style-name="T432_3"><text:s/>moved<text:s/>from<text:s/>exploratory<text:s/>phase<text:s/>to<text:s/>action<text:s/>mainly<text:s/>in<text:s/>the<text:s/>second<text:s/>half<text:s/>of<text:s/>the<text:s/>review<text:s/>period,<text:s/>selecting<text:s/>focus<text:s/>themes<text:s/>and<text:s/>activities<text:s/>in<text:s/>each<text:s/>of<text:s/>the<text:s/>output<text:s/>areas.<text:s/>Given<text:s/>that<text:s/>most<text:s/>of<text:s/>the<text:s/>milestone<text:s/>targets<text:s/>were<text:s/>achieved<text:s/>and<text:s/>some<text:s/>partially<text:s/>achieved<text:s/>during<text:s/>the<text:s/>shrunken<text:s/>period<text:s/>of<text:s/>less<text:s/>than<text:s/>a<text:s/>year,<text:s/></text:span><text:span text:style-name="T432_4">demonstrates</text:span><text:span text:style-name="T432_5"><text:s/>the<text:s/></text:span><text:span text:style-name="T432_6">programme</text:span><text:span text:style-name="T432_7"><text:s/>remained<text:s/>agile<text:s/>in<text:s/>achieving<text:s/>the<text:s/>outputs,<text:s/>while<text:s/>remaining<text:s/>within<text:s/>agreed<text:s/>spending<text:s/>limits.<text:s/>To<text:s/>a<text:s/>reasonable<text:s/>extent,<text:s/>NGP<text:s/>demonstrated<text:s/>efficiency<text:s/>at<text:s/>three<text:s/>levels:<text:s/></text:span></text:p>
      <text:list text:style-name="LS1" xml:id="list27">
        <text:list-item>
          <text:p text:style-name="P433"><text:span text:style-name="T433_1">Technical<text:s/>Efficiency</text:span><text:span text:style-name="T433_2">:<text:s/>With<text:s/>£1.018<text:s/>million<text:s/>spent<text:s/>on<text:s/>technical<text:s/>delivery,<text:s/>NGP<text:s/>produced<text:s/>a<text:s/>strong<text:s/>portfolio<text:s/>of<text:s/>outputs:</text:span></text:p>
          <text:list>
            <text:list-item>
              <text:p text:style-name="P434"><text:span text:style-name="T434_1">Federal-level<text:s/>reforms<text:s/>including<text:s/>the<text:s/>PMO<text:s/>Task<text:s/>Management<text:s/>System,<text:s/>Aid<text:s/>Effectiveness<text:s/>Dashboard<text:s/>for<text:s/>EAD,<text:s/>draft<text:s/>NDC<text:s/>3.0,<text:s/>and<text:s/>monitoring<text:s/>framework<text:s/>for<text:s/>Power<text:s/>Division.</text:span></text:p>
            </text:list-item>
            <text:list-item>
              <text:p text:style-name="P435"><text:span text:style-name="T435_1">Provincial<text:s/>reforms<text:s/>including<text:s/>Sindh’s<text:s/>pension<text:s/>rules,<text:s/>climate<text:s/>finance<text:s/>architecture<text:s/>model,<text:s/>and<text:s/>energy<text:s/>regulatory<text:s/>concept<text:s/>papers<text:s/>for<text:s/>Punjab<text:s/>and<text:s/>Sindh,<text:s/>as<text:s/>well<text:s/>as<text:s/>KP’s<text:s/>Climate<text:s/>Action<text:s/>Board<text:s/>and<text:s/>GHG<text:s/>inventories.</text:span></text:p>
            </text:list-item>
            <text:list-item>
              <text:p text:style-name="P436"><text:span text:style-name="T436_1">PMO<text:s/>Support<text:s/>covering<text:s/>development<text:s/>of<text:s/>10<text:s/>roadmaps<text:s/>and<text:s/>pre-<text:s/>and<text:s/>post-budget<text:s/>analyses<text:s/>to<text:s/>National<text:s/>Assembly’s<text:s/>standing<text:s/>committee<text:s/>on<text:s/>Finance<text:s/>and<text:s/>Revenue.</text:span></text:p>
            </text:list-item>
          </text:list>
        </text:list-item>
        <text:list-item>
          <text:p text:style-name="P437"><text:span text:style-name="T437_1">Allocative<text:s/>efficiency</text:span><text:span text:style-name="T437_2"><text:s/>was<text:s/>reflected<text:s/>in<text:s/>concentrating<text:s/>resources<text:s/>in<text:s/>areas<text:s/>of<text:s/>greatest<text:s/>traction<text:s/>–<text:s/>climate,<text:s/>pensions,<text:s/>energy,<text:s/>and<text:s/>parliamentary<text:s/>oversight,<text:s/>ensuring<text:s/>that<text:s/>expenditure<text:s/>was<text:s/>targeted<text:s/>towards<text:s/>reforms<text:s/>with<text:s/>high<text:s/>impact<text:s/>potential.<text:s/></text:span></text:p>
        </text:list-item>
        <text:list-item>
          <text:p text:style-name="P438"><text:span text:style-name="T438_1">Dynamic<text:s/>efficiency</text:span><text:span text:style-name="T438_2"><text:s/>was<text:s/>demonstrated<text:s/>in<text:s/>adaptive<text:s/>management<text:s/>responses,<text:s/>by<text:s/>leveraging<text:s/>consultants<text:s/>for<text:s/>other<text:s/>assignments<text:s/>suitable<text:s/>to<text:s/>their<text:s/>expertise.<text:s/>For<text:s/>instance,<text:s/>the<text:s/>climate<text:s/>change<text:s/>position<text:s/>paper<text:s/>was<text:s/>discontinued,<text:s/>and<text:s/>the<text:s/>consultant<text:s/>was<text:s/>redeployed<text:s/>to<text:s/>work<text:s/>on<text:s/>the<text:s/>LT-LEDS<text:s/>roadmap<text:s/>now<text:s/>under<text:s/>development.<text:s/>NGP<text:s/>also<text:s/>addressed<text:s/>mobilization<text:s/>bottlenecks<text:s/>by<text:s/>shifting<text:s/>from<text:s/>reliance<text:s/>on<text:s/>individual<text:s/>consultants<text:s/>to<text:s/>the<text:s/>procurement<text:s/>of<text:s/>firms.<text:s/>A<text:s/>roadmap<text:s/>delivery<text:s/>firm<text:s/>has<text:s/>been<text:s/>mobilized<text:s/>to<text:s/>support<text:s/>the<text:s/>Prime<text:s/>Minister’s<text:s/>Office<text:s/>roadmap<text:s/>work<text:s/>with<text:s/>federal<text:s/>ministries,<text:s/>while<text:s/>procurement<text:s/>for<text:s/>a<text:s/>second<text:s/>firm<text:s/>to<text:s/>provide<text:s/>implementation<text:s/>support<text:s/>is<text:s/>underway.<text:s/>This<text:s/>shift<text:s/>has<text:s/>created<text:s/>capacity<text:s/>to<text:s/>deliver<text:s/>at<text:s/>scale,<text:s/>better<text:s/>aligned<text:s/>with<text:s/>government<text:s/>expectations.</text:span></text:p>
        </text:list-item>
      </text:list>
      <text:p text:style-name="P439"><text:span text:style-name="T439_1">Effectiveness</text:span></text:p>
      <text:p text:style-name="P440"><text:span text:style-name="T440_1">During<text:s/>the<text:s/>reporting<text:s/>period,<text:s/>NGP<text:s/>has<text:s/>established<text:s/>baselines<text:s/>for<text:s/>its<text:s/>outcome<text:s/>indicators:<text:s/>Inter-Governmental<text:s/>Coordination<text:s/>Index<text:s/>(IGCI:<text:s/>3.12)<text:s/>and<text:s/>Inter-governmental<text:s/>Preparedness<text:s/>and<text:s/>Anticipatory<text:s/>Action<text:s/>Readiness<text:s/>Score<text:s/>(IGPAAR:<text:s/>2.90-<text:s/>Climate;<text:s/>2.84-<text:s/>Power).<text:s/>However,<text:s/>the<text:s/>relevance<text:s/>and<text:s/>utility<text:s/>of<text:s/>IGCI<text:s/>is<text:s/>not<text:s/>clear<text:s/>and<text:s/>needs<text:s/>to<text:s/>be<text:s/>reevaluated<text:s/>as<text:s/>the<text:s/></text:span><text:span text:style-name="T440_2">programme</text:span><text:span text:style-name="T440_3"><text:s/>has<text:s/>no<text:s/>interaction<text:s/>with<text:s/>the<text:s/>five<text:s/>clusters<text:s/>(National<text:s/>Finance<text:s/>Commission,<text:s/>Council<text:s/>of<text:s/>Common<text:s/>Interests,<text:s/>National<text:s/>Economic<text:s/>Council,<text:s/>Executive<text:s/>Committee<text:s/>of<text:s/>National<text:s/>Economic<text:s/>Council,<text:s/>and<text:s/>Economic<text:s/>Coordination<text:s/>Committee).</text:span></text:p>
      <text:p text:style-name="P441"><text:span text:style-name="T441_1">The<text:s/>r</text:span><text:span text:style-name="T441_2">elevance<text:s/>of<text:s/>theory<text:s/>of<text:s/>change<text:s/>(</text:span><text:span text:style-name="T441_3">ToC</text:span><text:span text:style-name="T441_4">)<text:s/>gives<text:s/>reasonable<text:s/>degree<text:s/>of<text:s/>assurance<text:s/>that<text:s/>outputs<text:s/>would<text:s/>translate<text:s/>into<text:s/>outcomes.<text:s/>Progress<text:s/>during<text:s/>the<text:s/>reporting<text:s/>period<text:s/>that<text:s/>supports<text:s/>this<text:s/>expectation<text:s/>includes<text:s/>PMO<text:s/>roadmaps<text:s/>which<text:s/></text:span><text:span text:style-name="T441_5">has</text:span><text:span text:style-name="T441_6"><text:s/>led<text:s/>to<text:s/>embedding<text:s/>a<text:s/>culture<text:s/>of<text:s/>delivery<text:s/>routines<text:s/>and<text:s/>cross-governmental<text:s/>coordination.<text:s/>The<text:s/>fact<text:s/>that<text:s/>the<text:s/>PMO<text:s/>has<text:s/>instituted<text:s/>a<text:s/>Prime<text:s/>Minister’s<text:s/>Delivery<text:s/>Unit<text:s/>(PMDU)<text:s/>that<text:s/>supports<text:s/>delivery<text:s/>in<text:s/>sectors<text:s/>beyond<text:s/>the<text:s/>ten<text:s/>economic<text:s/>sectors<text:s/>supported<text:s/>by<text:s/>NGP<text:s/>will<text:s/>amplify<text:s/>the<text:s/>impact<text:s/>of<text:s/>the<text:s/>whole-of-government<text:s/>approach<text:s/>in<text:s/>addressing<text:s/>coordination<text:s/>challenges.<text:s/>Likewise,</text:span><text:span text:style-name="T441_7"><text:s/>on<text:s/>the<text:s/>provincial<text:s/>front</text:span><text:span text:style-name="T441_8"><text:s/>support<text:s/>to<text:s/>pension<text:s/>reforms<text:s/>in<text:s/>Sindh<text:s/></text:span><text:span text:style-name="T441_9">synergises</text:span><text:span text:style-name="T441_10"><text:s/>with<text:s/>similar<text:s/>reforms<text:s/>in<text:s/>Khyber<text:s/>Pakhtunkhwa<text:s/>and<text:s/>Punjab<text:s/>which<text:s/>will<text:s/>lead<text:s/>to<text:s/>coherent<text:s/>pension<text:s/>regime<text:s/>across<text:s/>the<text:s/>provinces.</text:span><text:span text:style-name="T441_11"><text:s/>And<text:s/></text:span><text:span text:style-name="T441_12">the</text:span><text:span text:style-name="T441_13"><text:s/>development<text:s/>of<text:s/></text:span><text:span text:style-name="T441_14">a<text:s/></text:span><text:span text:style-name="T441_15">standardi</text:span><text:span text:style-name="T441_16">s</text:span><text:span text:style-name="T441_17">ed</text:span><text:span text:style-name="T441_18"><text:s/>framework<text:s/>for<text:s/>GHG<text:s/>inventories<text:s/>to<text:s/>generate<text:s/>provincial<text:s/>baseline<text:s/>emissions<text:s/>data<text:s/>will<text:s/>serve<text:s/>as<text:s/>a<text:s/>foundation<text:s/>for<text:s/>evidence-based<text:s/>sectoral<text:s/>planning<text:s/>and<text:s/>integration<text:s/>of<text:s/>climate<text:s/>considerations<text:s/>into<text:s/>development<text:s/>policies.</text:span></text:p>
      <text:p text:style-name="P442"><text:span text:style-name="T442_1">Equity</text:span></text:p>
      <text:p text:style-name="P443"><text:span text:style-name="T443_1">While<text:s/>it<text:s/>is<text:s/>early<text:s/>to<text:s/>assess<text:s/>direct<text:s/>impact<text:s/>on<text:s/></text:span><text:span text:style-name="T443_2">marginali</text:span><text:span text:style-name="T443_3">s</text:span><text:span text:style-name="T443_4">ed</text:span><text:span text:style-name="T443_5"><text:s/>groups,<text:s/>the<text:s/></text:span><text:span text:style-name="T443_6">programme’s</text:span><text:span text:style-name="T443_7"><text:s/>support<text:s/>for<text:s/>climate<text:s/>governance<text:s/>(e.g.,<text:s/>GHG<text:s/>inventories)<text:s/>and<text:s/>fiscal<text:s/>sustainability<text:s/>(e.g.,<text:s/>pension<text:s/>reform),<text:s/>power<text:s/>sector<text:s/>support<text:s/>(e.g.<text:s/>inter-ministerial<text:s/>and<text:s/>inter-agency<text:s/>collaboration<text:s/>to<text:s/>support<text:s/>the<text:s/>implementation<text:s/>of<text:s/>the<text:s/>NE<text:s/>Plan)<text:s/>and<text:s/>parliamentary<text:s/>oversight<text:s/>support<text:s/>for<text:s/>fiscal<text:s/>discipline<text:s/>and<text:s/>budget<text:s/>analysis<text:s/>has<text:s/>indirect<text:s/>equity<text:s/>benefits<text:s/>by<text:s/>enhancing<text:s/>state<text:s/>capacity<text:s/>and<text:s/>strengthening<text:s/>parliamentary<text:s/>oversight<text:s/>to<text:s/>respond<text:s/>to<text:s/>crises<text:s/>and<text:s/>protect<text:s/>vulnerable<text:s/>populations.</text:span></text:p>
      <text:p text:style-name="P444"><text:span text:style-name="T444_1">Based<text:s/>on<text:s/></text:span><text:span text:style-name="T444_2">this<text:s/>assessment,<text:s/>this<text:s/>review<text:s/>determines<text:s/>that</text:span><text:span text:style-name="T444_3"><text:s/>the<text:s/></text:span><text:span text:style-name="T444_4">programme</text:span><text:span text:style-name="T444_5"><text:s/>demonstrates<text:s/>value<text:s/>for<text:s/>money</text:span><text:span text:style-name="T444_6"><text:s/>an</text:span><text:span text:style-name="T444_7">d<text:s/>supports<text:s/>its<text:s/>continuation.</text:span></text:p>
      <text:p text:style-name="P445"/>
      <text:p text:style-name="P446"><text:span text:style-name="T446_1">E:<text:s/>RISK<text:s/></text:span><text:span text:style-name="T446_2">[½<text:s/>to<text:s/>1<text:s/>page]</text:span></text:p>
      <text:p text:style-name="P447"/>
      <text:p text:style-name="P448"><text:span text:style-name="T448_1">Overview<text:s/>of<text:s/></text:span><text:span text:style-name="T448_2">risk<text:s/>management</text:span><text:span text:style-name="T448_3"><text:s/></text:span></text:p>
      <text:p text:style-name="P449"/>
      <text:p text:style-name="P450"><text:span text:style-name="T450_1">NGP<text:s/>has<text:s/>operated<text:s/>within<text:s/>a<text:s/></text:span><text:span text:style-name="T450_2">moderate<text:s/>residual<text:s/>risk<text:s/>level</text:span><text:span text:style-name="T450_3">,<text:s/>aligned<text:s/>with<text:s/>FCDO’s<text:s/>Risk<text:s/>Appetite<text:s/>Statement.<text:s/>Risk<text:s/>management<text:s/>was<text:s/>jointly<text:s/>overseen<text:s/>by<text:s/>the<text:s/>BHC<text:s/>governance<text:s/>team<text:s/>and<text:s/>UNDP,<text:s/>with<text:s/>a<text:s/>dedicated<text:s/>risk<text:s/>register<text:s/>updated<text:s/>quarterly.<text:s/>Key<text:s/>risks</text:span><text:span text:style-name="T450_4"><text:s/>–<text:s/></text:span><text:span text:style-name="T450_5">such<text:s/>as<text:s/>coordination<text:s/>complexity,<text:s/>counterpart<text:s/>turnover,<text:s/>and<text:s/>procurement<text:s/>delays</text:span><text:span text:style-name="T450_6"><text:s/>–<text:s/></text:span><text:span text:style-name="T450_7">were<text:s/></text:span><text:span text:style-name="T450_8">partly<text:s/></text:span><text:span text:style-name="T450_9">mitigated<text:s/>through<text:s/></text:span><text:span text:style-name="T450_10">adaptive<text:s/>planning,<text:s/>strengthened<text:s/>stakeholder<text:s/>engagement,<text:s/>and<text:s/>the<text:s/>onboarding<text:s/>of<text:s/>delivery<text:s/>firms<text:s/>to<text:s/>improve<text:s/>responsiveness.</text:span><text:span text:style-name="T450_11"><text:s/>However,<text:s/>as<text:s/>the<text:s/>recommendations<text:s/>above<text:s/>note,<text:s/>the<text:s/>programme’s<text:s/>approach<text:s/>on<text:s/>adaptive<text:s/>management<text:s/>needs<text:s/>to</text:span><text:span text:style-name="T450_12"><text:s/></text:span><text:span text:style-name="T450_13">be<text:s/></text:span><text:span text:style-name="T450_14">significantly</text:span><text:span text:style-name="T450_15"><text:s/>enhanced.<text:s/>Similarly,<text:s/>the<text:s/>Review<text:s/>notes<text:s/></text:span><text:span text:style-name="T450_16">delays</text:span><text:span text:style-name="T450_17"><text:s/>in<text:s/></text:span><text:span text:style-name="T450_18">procurement</text:span><text:span text:style-name="T450_19"><text:s/>that<text:s/>have<text:s/>affected<text:s/>the<text:s/>programme’s<text:s/>ability<text:s/>to<text:s/>mobilise<text:s/>expertise<text:s/></text:span><text:span text:style-name="T450_20">with<text:s/>agility<text:s/>and<text:s/>pace.<text:s/></text:span><text:span text:style-name="T450_21">These<text:s/>risks<text:s/>should<text:s/>be<text:s/>reflected<text:s/>in<text:s/>the<text:s/>updated<text:s/>Risk<text:s/>Register<text:s/>and<text:s/>tracked<text:s/>in<text:s/>line<text:s/>with<text:s/>the<text:s/>Annual<text:s/>Review<text:s/>recommendations.<text:s/></text:span><text:span text:style-name="T450_22">Action:<text:s/>PRO/SRO</text:span><text:span text:style-name="T450_23"><text:s/>by<text:s/>end<text:s/></text:span><text:span text:style-name="T450_24">December,</text:span><text:span text:style-name="T450_25"><text:s/>2025</text:span><text:span text:style-name="T450_26">.</text:span></text:p>
      <text:p text:style-name="P451"/>
      <text:p text:style-name="P452"><text:span text:style-name="T452_1">Safeguarding<text:s/>and<text:s/>Equalities</text:span><text:span text:style-name="T452_2"><text:s/>risks<text:s/>were<text:s/>addressed<text:s/>via<text:s/>UNDP’s<text:s/>policies,<text:s/>with<text:s/>SEAH<text:s/>protocols<text:s/>in<text:s/>place<text:s/>and<text:s/>inclusion<text:s/>embedded<text:s/>in<text:s/>consultant<text:s/></text:span><text:span text:style-name="T452_3">ToRs</text:span><text:span text:style-name="T452_4">.<text:s/>No<text:s/>major<text:s/>changes<text:s/>were<text:s/>observed<text:s/>in<text:s/>assumptions<text:s/>under<text:s/>the<text:s/>Gender<text:s/>or<text:s/>Public<text:s/>Sector<text:s/>Equality<text:s/>Duties,<text:s/>though<text:s/>integration<text:s/>of<text:s/>gender/conflict<text:s/>sensitivity<text:s/>will<text:s/>be<text:s/>strengthened<text:s/>in<text:s/>coming<text:s/>years.</text:span></text:p>
      <text:p text:style-name="P453"/>
      <text:p text:style-name="P454"><text:span text:style-name="T454_1">Climate<text:s/>and<text:s/>Environmental<text:s/>Risk</text:span><text:span text:style-name="T454_2"><text:s/>was<text:s/>reassessed<text:s/>following<text:s/>severe<text:s/>flooding<text:s/>in<text:s/>2025.<text:s/>Mitigation<text:s/>includes<text:s/>support<text:s/>for<text:s/>provincial<text:s/>GHG<text:s/>inventories,<text:s/>climate<text:s/>finance<text:s/>architecture,<text:s/>and<text:s/>LT-LEDS<text:s/>roadmap<text:s/>development,<text:s/>and<text:s/>translating<text:s/>national<text:s/>commitments<text:s/>into<text:s/>budgeted<text:s/>provincial<text:s/>actions.</text:span></text:p>
      <text:p text:style-name="P455"/>
      <text:p text:style-name="P456"><text:span text:style-name="T456_1">Due<text:s/>Diligence<text:s/>and<text:s/>Partner<text:s/>Risk:</text:span><text:span text:style-name="T456_2"><text:s/>Due<text:s/>diligence<text:s/>assessments<text:s/>remain<text:s/>proportionate,<text:s/>with<text:s/>UNDP’s<text:s/>performance<text:s/>improving<text:s/>in<text:s/>financial<text:s/>forecasting<text:s/>and<text:s/>delivery.<text:s/>No<text:s/>refresh<text:s/>is<text:s/>currently<text:s/>required,<text:s/>but<text:s/>it<text:s/>will<text:s/>be<text:s/>reviewed<text:s/>in<text:s/>case<text:s/>of<text:s/></text:span><text:span text:style-name="T456_3">future<text:s/>programme<text:s/>changes</text:span><text:span text:style-name="T456_4">.<text:s/>Lessons<text:s/>from<text:s/>implementation,<text:s/>such<text:s/>as<text:s/>responsiveness<text:s/>to<text:s/>provincial<text:s/>requests<text:s/>and<text:s/>traction<text:s/>in<text:s/>climate<text:s/>and<text:s/>energy,<text:s/>have<text:s/>strengthened<text:s/>confidence<text:s/>in<text:s/>UNDP’s<text:s/>delivery<text:s/>capacity.</text:span></text:p>
      <text:p text:style-name="P457"/>
      <text:p text:style-name="P458"><text:span text:style-name="T458_1">Risk<text:s/>Appetite<text:s/>and<text:s/>Pressure<text:s/>Points:<text:s/></text:span><text:span text:style-name="T458_2">NGP<text:s/>has<text:s/>largely<text:s/>delivered<text:s/>within<text:s/>risk<text:s/>appetite,<text:s/>with<text:s/>pressure<text:s/>points<text:s/>managed<text:s/>through<text:s/>portfolio<text:s/>rebalancing<text:s/>and<text:s/>strategic<text:s/>engagement.<text:s/>No<text:s/>changes<text:s/>to<text:s/>risk<text:s/>appetite<text:s/>are<text:s/>proposed<text:s/>at<text:s/>this<text:s/>stage.<text:s/>The<text:s/>AMP<text:s/>Risk<text:s/>Register<text:s/>was<text:s/>also<text:s/>updated<text:s/>recently<text:s/>to<text:s/>reflect<text:s/>evolving<text:s/>risks<text:s/>and<text:s/>mitigation<text:s/>progress.</text:span></text:p>
      <text:p text:style-name="P459"/>
      <text:p text:style-name="P460"><text:span text:style-name="T460_1">F:<text:s/>PROGRAMME<text:s/>MANAGEMENT:<text:s/></text:span><text:bookmark-start text:name="_Hlk21353049"/><text:span text:style-name="T460_2">DELIVERY,<text:s/>COMMERCIAL<text:s/>&amp;<text:s/>FINANCIAL<text:s/>PERFORMANCE<text:s/></text:span><text:bookmark-end text:name="_Hlk21353049"/><text:span text:style-name="T460_3">[1<text:s/>-<text:s/>1<text:s/>½<text:s/>pages]</text:span></text:p>
      <text:p text:style-name="P461"/>
      <text:p text:style-name="P462"><text:span text:style-name="T462_1">Delivery<text:s/>Performance:</text:span></text:p>
      <text:p text:style-name="P463"><text:span text:style-name="T463_1">UNDP<text:s/>has<text:s/>made<text:s/></text:span><text:span text:style-name="T463_2">good</text:span><text:span text:style-name="T463_3"><text:s/>progress<text:s/>in<text:s/>delivering<text:s/>across<text:s/>all<text:s/>four<text:s/>outputs<text:s/>of<text:s/>the<text:s/>programme<text:s/>during<text:s/>the<text:s/>reporting<text:s/>year.<text:s/>Technical<text:s/>assistance<text:s/>was<text:s/>effectively<text:s/>deployed<text:s/>to<text:s/>federal<text:s/>ministries,<text:s/>provincial<text:s/>departments,<text:s/>and<text:s/>parliamentary<text:s/>committees,<text:s/>contributing<text:s/>to<text:s/>key<text:s/>reforms<text:s/>such<text:s/>as<text:s/>the<text:s/>EAD<text:s/>Dashboard,<text:s/>NDC<text:s/>3.0,<text:s/>LT-LEDS,<text:s/>and<text:s/>parliamentary<text:s/>budget<text:s/>oversight.<text:s/>The<text:s/>programme<text:s/></text:span><text:span text:style-name="T463_4">largely</text:span><text:span text:style-name="T463_5"><text:s/>demonstrated<text:s/>agility<text:s/>and<text:s/>responsiveness,<text:s/>particularly<text:s/>in<text:s/>its<text:s/>support<text:s/>to<text:s/>the<text:s/>PMO’s<text:s/>Strategic<text:s/>Reform<text:s/>Roadmaps,<text:s/>provincial<text:s/>pension<text:s/>and<text:s/>climate<text:s/>initiatives.</text:span></text:p>
      <text:p text:style-name="P464"/>
      <text:p text:style-name="P465"><text:span text:style-name="T465_1">However,<text:s/>delays<text:s/>in<text:s/>recruitment<text:s/>and<text:s/>mobilisation<text:s/>impacted<text:s/>delivery<text:s/>timelines.<text:s/>These<text:s/>were<text:s/>partially<text:s/>mitigated<text:s/>through<text:s/>backend<text:s/>improvements<text:s/>and<text:s/>the<text:s/>shift<text:s/></text:span><text:span text:style-name="T465_2">in<text:s/>September<text:s/>2025<text:s/></text:span><text:span text:style-name="T465_3">to<text:s/></text:span><text:span text:style-name="T465_4">a</text:span><text:span text:style-name="T465_5"><text:s/>firm-based<text:s/>delivery<text:s/>for<text:s/>roadmap<text:s/>work.<text:s/></text:span><text:span text:style-name="T465_6">Slowness<text:s/>to<text:s/>identify<text:s/>and<text:s/>mobilise<text:s/>expertise<text:s/>delayed<text:s/>work<text:s/>on<text:s/>water<text:s/>governance<text:s/>scoping<text:s/>and<text:s/>has<text:s/>hampered<text:s/>the<text:s/>ability<text:s/>to<text:s/>mobilise<text:s/></text:span><text:span text:style-name="T465_7">GoP</text:span><text:span text:style-name="T465_8"><text:s/>requested<text:s/>technical<text:s/>expertise<text:s/></text:span><text:span text:style-name="T465_9">related<text:s/></text:span><text:span text:style-name="T465_10">to<text:s/>the<text:s/>roadmap<text:s/>economic<text:s/>sectors.<text:s/></text:span><text:span text:style-name="T465_11">Programme<text:s/>team<text:s/>is<text:s/>working<text:s/>with<text:s/>the<text:s/>UNDP<text:s/>team<text:s/>to<text:s/>strengthen<text:s/>procurement<text:s/>planning<text:s/>and<text:s/>supplier<text:s/>onboarding<text:s/>protocols<text:s/>to<text:s/>mitigate<text:s/>future<text:s/>delivery<text:s/>risks</text:span><text:span text:style-name="T465_12">.</text:span><text:span text:style-name="T465_13"><text:s/></text:span><text:span text:style-name="T465_14">The<text:s/>programme’s<text:s/>flexible</text:span><text:span text:style-name="T465_15"><text:s/>management<text:s/>approach<text:s/></text:span><text:span text:style-name="T465_16">enabled<text:s/>NGP</text:span><text:span text:style-name="T465_17"><text:s/>to<text:s/>rebalance<text:s/>its<text:s/>portfolio<text:s/>toward<text:s/>high-traction<text:s/>sectors<text:s/>while<text:s/>maintaining<text:s/>a<text:s/>light<text:s/>footprint<text:s/>in<text:s/>politically<text:s/>sensitive<text:s/>areas.<text:s/></text:span><text:span text:style-name="T465_18">However,<text:s/>as<text:s/>noted<text:s/>above,<text:s/>this<text:s/>approach<text:s/>does<text:s/>not<text:s/>yet<text:s/>truly<text:s/>reflect<text:s/>an<text:s/>adaptive<text:s/>management<text:s/>model<text:s/>(test-learn-adapt).<text:s/></text:span><text:span text:style-name="T465_19">FCDO’s<text:s/>internal<text:s/>redistribution<text:s/>of<text:s/>responsibilities<text:s/>ensured<text:s/>continuity<text:s/>following<text:s/>staffing<text:s/>changes,<text:s/>and<text:s/>regular<text:s/>joint<text:s/>reviews<text:s/>supported<text:s/>transparency<text:s/>and<text:s/>accountability.</text:span><text:span text:style-name="T465_20"><text:s/>This<text:s/>review<text:s/>makes<text:s/>key<text:s/>recommendations<text:s/>in<text:s/>relation<text:s/>to<text:s/>this.<text:s/></text:span></text:p>
      <text:p text:style-name="P466"/>
      <text:p text:style-name="P467"><text:span text:style-name="T467_1">Commercial<text:s/>and<text:s/>Financial<text:s/>Performance:</text:span><text:span text:style-name="T467_2"><text:line-break/>Financial<text:s/>performance<text:s/>was<text:s/>challenging<text:s/>at<text:s/>the<text:s/>start<text:s/>of<text:s/>the<text:s/>year,<text:s/>with<text:s/>UNDP<text:s/>initially<text:s/>struggling<text:s/>to<text:s/>align<text:s/>expenditure<text:s/>tracking<text:s/>with<text:s/>workplan<text:s/>targets.<text:s/>However,<text:s/>performance<text:s/>improved<text:s/></text:span><text:span text:style-name="T467_3">significantly<text:s/></text:span><text:span text:style-name="T467_4">by<text:s/>Quarter<text:s/>3</text:span><text:span text:style-name="T467_5"><text:s/>as<text:s/></text:span><text:span text:style-name="T467_6">FCDO<text:s/>programme<text:s/>team<text:s/>spent<text:s/>considerable<text:s/>time<text:s/>with<text:s/></text:span><text:span text:style-name="T467_7">UNDP<text:s/></text:span><text:span text:style-name="T467_8">to<text:s/>help<text:s/>them<text:s/></text:span><text:span text:style-name="T467_9">develop<text:s/>a<text:s/>clearer<text:s/>understanding<text:s/>of<text:s/>how<text:s/>confidence<text:s/>in<text:s/></text:span><text:span text:style-name="T467_10">detailed<text:s/></text:span><text:span text:style-name="T467_11">workplan<text:s/>activities<text:s/>supports<text:s/>more<text:s/>accurate<text:s/>forecasting<text:s/>and<text:s/>variance<text:s/>management.<text:s/>By<text:s/>the<text:s/>end<text:s/>of<text:s/>the<text:s/>reporting<text:s/>period,<text:s/>the<text:s/>programme<text:s/>had<text:s/>achieved<text:s/>a<text:s/>78%<text:s/>utilisation<text:s/>rate</text:span><text:span text:style-name="T467_12">,</text:span><text:span text:style-name="T467_13"><text:s/>including<text:s/>commitments<text:s/></text:span><text:span text:style-name="T467_14">(51%<text:s/>without<text:s/>commitments)<text:s/></text:span><text:span text:style-name="T467_15">of<text:s/>disbursed<text:s/>funds<text:s/>(£1.31m<text:s/>of<text:s/>£1.67m),<text:s/>with<text:s/>remaining<text:s/>funds<text:s/>strategically<text:s/>allocated<text:s/>to<text:s/>priority<text:s/>activities</text:span><text:span text:style-name="T467_16"><text:s/>(pleases<text:s/>see<text:s/>the<text:s/>table<text:s/>below)</text:span><text:span text:style-name="T467_17">.</text:span><text:span text:style-name="T467_18"><text:s/></text:span></text:p>
      <text:p text:style-name="P468"/>
      <text:p text:style-name="P469"><text:span text:style-name="T469_1">Technical<text:s/>assistance<text:s/>accounted<text:s/>for<text:s/>89%<text:s/>of<text:s/>total<text:s/>expenditure<text:s/>(including<text:s/>commitments),<text:s/>reflecting<text:s/>a<text:s/>delivery<text:s/>model<text:s/>focused<text:s/>on<text:s/>substantive<text:s/>inputs.<text:s/>Monthly<text:s/>financial<text:s/>reporting<text:s/>and<text:s/>forecasting<text:s/>have<text:s/>been<text:s/>regular<text:s/>and<text:s/>transparent</text:span><text:span text:style-name="T469_2"><text:s/>and<text:s/>have<text:s/>been<text:s/>supported<text:s/>by<text:s/>monthly<text:s/>in-person<text:s/>meetings<text:s/>on<text:s/>finance<text:s/>and<text:s/>management,<text:s/>separate<text:s/>to<text:s/>the<text:s/>strategic<text:s/>and<text:s/>technical<text:s/>monthly<text:s/>meetings</text:span><text:span text:style-name="T469_3">.<text:s/>Procurement<text:s/>delays<text:s/>were<text:s/>a<text:s/>concern<text:s/></text:span><text:span text:style-name="T469_4">throughout<text:s/>the<text:s/>first<text:s/>half<text:s/>of<text:s/>the<text:s/></text:span><text:span text:style-name="T469_5">year<text:s/></text:span><text:span text:style-name="T469_6">and<text:s/>resulted<text:s/>in<text:s/>delays<text:s/>to<text:s/>onboard<text:s/>specialist<text:s/>skills<text:s/>related<text:s/>to<text:s/>roadmap<text:s/>work.<text:s/>By<text:s/>September<text:s/>2025<text:s/>these</text:span><text:span text:style-name="T469_7"><text:s/>were<text:s/>addressed<text:s/>through<text:s/>the<text:s/>onboarding<text:s/>of<text:s/></text:span><text:span text:style-name="T469_8">the<text:s/>roadmap<text:s/></text:span><text:span text:style-name="T469_9">firm,<text:s/>improving<text:s/>delivery<text:s/>speed<text:s/>and<text:s/>scale.<text:s/></text:span><text:span text:style-name="T469_10">Attention<text:s/>should<text:s/>be<text:s/>given<text:s/>to<text:s/>the<text:s/>upcoming<text:s/>procurements<text:s/>to<text:s/>avoid<text:s/>similar<text:s/>delays.<text:s/></text:span><text:span text:style-name="T469_11">UNDP<text:s/>complied<text:s/>with<text:s/>the<text:s/>Supply<text:s/>Partner<text:s/>Code<text:s/>and<text:s/>cost<text:s/>transparency<text:s/>requirements.<text:s/></text:span></text:p>
      <text:p text:style-name="P470"/>
      <text:p text:style-name="P471"><text:span text:style-name="T471_1">Compliance<text:s/>and<text:s/>Assurance:</text:span><text:span text:style-name="T471_2"><text:line-break/>UNDP<text:s/>met<text:s/>expectations<text:s/>under<text:s/>the<text:s/>Gender<text:s/>Equality<text:s/>Duty<text:s/>and<text:s/>Public<text:s/>Sector<text:s/>Equality<text:s/>Duty.<text:s/>Inclusion<text:s/>and<text:s/>safeguarding<text:s/>standards<text:s/>were<text:s/>embedded<text:s/>in<text:s/>consultant<text:s/></text:span><text:span text:style-name="T471_3">ToRs</text:span><text:span text:style-name="T471_4"><text:s/>and<text:s/>programme<text:s/>design.<text:s/>Narrative<text:s/>reporting<text:s/>was<text:s/>timely<text:s/>and<text:s/>of<text:s/>good<text:s/>quality,<text:s/>with<text:s/>proactive<text:s/>engagement<text:s/>on<text:s/>risks<text:s/>and<text:s/>regular<text:s/>updates<text:s/>to<text:s/>the<text:s/>delivery<text:s/>chain<text:s/>map.</text:span></text:p>
      <text:p text:style-name="P472"/>
      <table:table table:style-name="Table14">
        <table:table-column table:style-name="Column65"/>
        <table:table-column table:style-name="Column66"/>
        <table:table-row table:style-name="Row61">
          <table:table-cell table:style-name="Cell197" table:number-columns-spanned="2">
            <text:p text:style-name="P473"><text:span text:style-name="T473_1">NGP<text:s/>-<text:s/>Funds<text:s/>details</text:span></text:p>
          </table:table-cell>
          <table:covered-table-cell/>
        </table:table-row>
        <table:table-row table:style-name="Row62">
          <table:table-cell table:style-name="Cell198">
            <text:p text:style-name="P474"><text:span text:style-name="T474_1">Description</text:span></text:p>
          </table:table-cell>
          <table:table-cell table:style-name="Cell199">
            <text:p text:style-name="P475"><text:span text:style-name="T475_1"><text:s/>Amount<text:s/>(</text:span><text:span text:style-name="T475_2">£</text:span><text:span text:style-name="T475_3">)<text:s/></text:span></text:p>
          </table:table-cell>
        </table:table-row>
        <table:table-row table:style-name="Row63">
          <table:table-cell table:style-name="Cell200">
            <text:p text:style-name="P476"><text:span text:style-name="T476_1">Mar<text:s/>2024<text:s/>–<text:s/>First<text:s/>Tranche<text:s/>Released</text:span></text:p>
          </table:table-cell>
          <table:table-cell table:style-name="Cell201">
            <text:p text:style-name="P477"><text:span text:style-name="T477_1">543,713<text:s/></text:span></text:p>
          </table:table-cell>
        </table:table-row>
        <table:table-row table:style-name="Row64">
          <table:table-cell table:style-name="Cell202">
            <text:p text:style-name="P478"><text:span text:style-name="T478_1">Feb<text:s/>2025<text:s/>–<text:s/>Second<text:s/>Tranche<text:s/>Released</text:span></text:p>
          </table:table-cell>
          <table:table-cell table:style-name="Cell203">
            <text:p text:style-name="P479"><text:span text:style-name="T479_1">1,130,012<text:s/></text:span></text:p>
          </table:table-cell>
        </table:table-row>
        <table:table-row table:style-name="Row65">
          <table:table-cell table:style-name="Cell204">
            <text:p text:style-name="P480"><text:span text:style-name="T480_1">Total<text:s/>Funds<text:s/>Released<text:s/>to<text:s/>UNDP</text:span></text:p>
          </table:table-cell>
          <table:table-cell table:style-name="Cell205">
            <text:p text:style-name="P481"><text:span text:style-name="T481_1">1,673,725<text:s/></text:span></text:p>
          </table:table-cell>
        </table:table-row>
        <table:table-row table:style-name="Row66">
          <table:table-cell table:style-name="Cell206">
            <text:p text:style-name="P482"/>
          </table:table-cell>
          <table:table-cell table:style-name="Cell207">
            <text:p text:style-name="P483"/>
          </table:table-cell>
        </table:table-row>
        <table:table-row table:style-name="Row67">
          <table:table-cell table:style-name="Cell208">
            <text:p text:style-name="P484"><text:span text:style-name="T484_1">FY<text:s/>202</text:span><text:span text:style-name="T484_2">4</text:span><text:span text:style-name="T484_3">-2</text:span><text:span text:style-name="T484_4">5</text:span><text:span text:style-name="T484_5"><text:s/>–<text:s/>Expenses</text:span></text:p>
          </table:table-cell>
          <table:table-cell table:style-name="Cell209">
            <text:p text:style-name="P485"><text:span text:style-name="T485_1">375,780</text:span><text:span text:style-name="T485_2"><text:s/></text:span></text:p>
          </table:table-cell>
        </table:table-row>
        <table:table-row table:style-name="Row68">
          <table:table-cell table:style-name="Cell210">
            <text:p text:style-name="P486"><text:span text:style-name="T486_1">FY<text:s/>202</text:span><text:span text:style-name="T486_2">5</text:span><text:span text:style-name="T486_3">-2</text:span><text:span text:style-name="T486_4">6</text:span><text:span text:style-name="T486_5"><text:s/>–<text:s/>Expenses</text:span></text:p>
          </table:table-cell>
          <table:table-cell table:style-name="Cell211">
            <text:p text:style-name="P487"><text:span text:style-name="T487_1">297,567</text:span></text:p>
          </table:table-cell>
        </table:table-row>
        <table:table-row table:style-name="Row69">
          <table:table-cell table:style-name="Cell212">
            <text:p text:style-name="P488"/>
          </table:table-cell>
          <table:table-cell table:style-name="Cell213">
            <text:p text:style-name="P489"/>
          </table:table-cell>
        </table:table-row>
        <table:table-row table:style-name="Row70">
          <table:table-cell table:style-name="Cell214">
            <text:p text:style-name="P490"><text:span text:style-name="T490_1">Sep<text:s/>2025<text:s/>–<text:s/>Total<text:s/>Expenses</text:span></text:p>
          </table:table-cell>
          <table:table-cell table:style-name="Cell215">
            <text:p text:style-name="P491"><text:span text:style-name="T491_1">673</text:span><text:span text:style-name="T491_2">,34</text:span><text:span text:style-name="T491_3">7</text:span></text:p>
          </table:table-cell>
        </table:table-row>
        <table:table-row table:style-name="Row71">
          <table:table-cell table:style-name="Cell216">
            <text:p text:style-name="P492"><text:span text:style-name="T492_1">Sep<text:s/>2025<text:s/>–<text:s/>Commitments</text:span></text:p>
          </table:table-cell>
          <table:table-cell table:style-name="Cell217">
            <text:p text:style-name="P493"><text:span text:style-name="T493_1">638,680<text:s/></text:span></text:p>
          </table:table-cell>
        </table:table-row>
        <table:table-row table:style-name="Row72">
          <table:table-cell table:style-name="Cell218">
            <text:p text:style-name="P494"><text:span text:style-name="T494_1">Total<text:s/>Utilization</text:span></text:p>
          </table:table-cell>
          <table:table-cell table:style-name="Cell219">
            <text:p text:style-name="P495"><text:span text:style-name="T495_1">1,312,029<text:s/></text:span></text:p>
          </table:table-cell>
        </table:table-row>
        <table:table-row table:style-name="Row73">
          <table:table-cell table:style-name="Cell220">
            <text:p text:style-name="P496"/>
          </table:table-cell>
          <table:table-cell table:style-name="Cell221">
            <text:p text:style-name="P497"/>
          </table:table-cell>
        </table:table-row>
        <table:table-row table:style-name="Row74">
          <table:table-cell table:style-name="Cell222">
            <text:p text:style-name="P498"><text:span text:style-name="T498_1">Remaining<text:s/>Balance</text:span></text:p>
          </table:table-cell>
          <table:table-cell table:style-name="Cell223">
            <text:p text:style-name="P499"><text:span text:style-name="T499_1">361,696<text:s/></text:span></text:p>
          </table:table-cell>
        </table:table-row>
        <table:table-row table:style-name="Row75">
          <table:table-cell table:style-name="Cell224">
            <text:p text:style-name="P500"><text:span text:style-name="T500_1">Total<text:s/>Funds<text:s/>Utilization<text:s/>(%)</text:span><text:span text:style-name="T500_2"><text:s/></text:span><text:span text:style-name="T500_3">(Including<text:s/>Commitments)</text:span></text:p>
          </table:table-cell>
          <table:table-cell table:style-name="Cell225">
            <text:p text:style-name="P501"><text:span text:style-name="T501_1">78%</text:span></text:p>
          </table:table-cell>
        </table:table-row>
      </table:table>
      <text:p text:style-name="P502"><text:span text:style-name="T502_1"><text:line-break/></text:span></text:p>
      <text:p text:style-name="P503"><text:span text:style-name="T503_1">Recommendations<text:s/>for<text:s/>UNDP:</text:span></text:p>
      <text:list text:style-name="LS37" xml:id="list33">
        <text:list-item>
          <text:p text:style-name="P504"><text:span text:style-name="T504_1">Continue<text:s/>strengthening<text:s/>procurement<text:s/>planning<text:s/>and<text:s/>responsiveness<text:s/>to<text:s/>avoid<text:s/>mobilisation<text:s/>delays<text:s/>and<text:s/>ensure<text:s/>timely<text:s/>delivery<text:s/>against<text:s/>workplan<text:s/>targets.</text:span></text:p>
        </text:list-item>
        <text:list-item>
          <text:p text:style-name="P505"><text:span text:style-name="T505_1">Consolidate<text:s/>improvements<text:s/>in<text:s/>financial<text:s/>forecasting<text:s/>by<text:s/>maintaining<text:s/>strong<text:s/>alignment<text:s/>between<text:s/>workplan<text:s/>confidence,<text:s/>delivery<text:s/>sequencing,<text:s/>and<text:s/>budget<text:s/>tracking.</text:span></text:p>
        </text:list-item>
        <text:list-item>
          <text:p text:style-name="P506"><text:span text:style-name="T506_1">Deepen<text:s/>integration<text:s/>of<text:s/>gender<text:s/>and<text:s/>conflict<text:s/>sensitivity<text:s/>into<text:s/>programme<text:s/>design<text:s/>and<text:s/>MEL<text:s/>systems.</text:span></text:p>
        </text:list-item>
        <text:list-item>
          <text:p text:style-name="P507"><text:span text:style-name="T507_1">UNDP<text:s/>to<text:s/>allocate<text:s/>sufficient<text:s/>resource<text:s/>to<text:s/>ensure<text:s/>upcoming<text:s/>procurement<text:s/>exercises<text:s/>are<text:s/>completed<text:s/>on<text:s/>time<text:s/>and<text:s/>to<text:s/>high<text:s/>standards.</text:span></text:p>
        </text:list-item>
        <text:list-item>
          <text:p text:style-name="P508"><text:span text:style-name="T508_1">Strengthen<text:s/>coordination<text:s/>with<text:s/>other<text:s/>FCDO<text:s/>programmes<text:s/>to<text:s/>maximise<text:s/>synergies<text:s/>and<text:s/>avoid<text:s/>duplication,<text:s/>particularly<text:s/>in<text:s/>climate<text:s/>and<text:s/>governance<text:s/>sectors.</text:span></text:p>
        </text:list-item>
      </text:list>
      <text:p text:style-name="P509"/>
      <text:p text:style-name="P510"/>
      <text:p text:style-name="P511"><text:span text:style-name="T511_1">G</text:span><text:span text:style-name="T511_2">:<text:s/></text:span><text:span text:style-name="T511_3">MONITORING,<text:s/>EVIDENCE<text:s/>AND<text:s/>LEARNING<text:s/></text:span><text:span text:style-name="T511_4">[1/2<text:s/>-<text:s/>1<text:s/>page]</text:span></text:p>
      <text:p text:style-name="P512"/>
      <text:p text:style-name="P513"><text:span text:style-name="T513_1">Monitoring<text:s/>and<text:s/>Evaluation:</text:span><text:span text:style-name="T513_2"><text:line-break/></text:span><text:span text:style-name="T513_3">NGP<text:s/>maintained<text:s/>a</text:span><text:span text:style-name="T513_4">n<text:s/>adequate</text:span><text:span text:style-name="T513_5"><text:s/>MEL<text:s/>framework<text:s/>throughout<text:s/>the<text:s/>review<text:s/>period,<text:s/></text:span><text:span text:style-name="T513_6">that<text:s/>has<text:s/>partially<text:s/>supported<text:s/>the</text:span><text:span text:style-name="T513_7"><text:s/>adaptive<text:s/>management<text:s/></text:span><text:span text:style-name="T513_8">approach.</text:span><text:span text:style-name="T513_9"><text:s/>Monitoring<text:s/></text:span><text:span text:style-name="T513_10">of<text:s/></text:span><text:span text:style-name="T513_11">activities<text:s/></text:span><text:span text:style-name="T513_12">is<text:s/>strong<text:s/>and<text:s/>includes</text:span><text:span text:style-name="T513_13"><text:s/>monthly<text:s/>tracking<text:s/>of<text:s/>deliverables,<text:s/>Back<text:s/>to<text:s/>Office<text:s/>Reports,<text:s/>regular<text:s/>stakeholder<text:s/></text:span><text:span text:style-name="T513_14">engagement<text:s/>across<text:s/>federal<text:s/>and<text:s/>provincial<text:s/>levels</text:span><text:span text:style-name="T513_15">,<text:s/>and<text:s/>high<text:s/>time-dedication<text:s/>by<text:s/>FCDO<text:s/>and<text:s/>UNDP<text:s/>staff<text:s/>in<text:s/>multiple<text:s/>monthly<text:s/>meetings</text:span><text:span text:style-name="T513_16">.<text:s/>A<text:s/>dedicated<text:s/>MEL<text:s/>officer<text:s/>in<text:s/>UNDP<text:s/>oversees<text:s/>reporting<text:s/>and<text:s/>quality<text:s/>assurance,<text:s/>while<text:s/>weekly<text:s/>and<text:s/>monthly<text:s/>check-ins,<text:s/>quarterly<text:s/>reviews,<text:s/>and<text:s/>financial<text:s/>reporting<text:s/>have<text:s/>enabled<text:s/>continuous<text:s/>oversight<text:s/>and<text:s/>informed<text:s/>programming<text:s/>decisions.</text:span></text:p>
      <text:p text:style-name="P514"/>
      <text:p text:style-name="P515"><text:span text:style-name="T515_1">The<text:s/>Project<text:s/>Steering<text:s/>Committee,<text:s/>co-chaired<text:s/>by<text:s/>the<text:s/>Ministry<text:s/>of<text:s/>Planning<text:s/>and<text:s/>UNDP,<text:s/>convened<text:s/>twice,<text:s/>providing<text:s/>strategic<text:s/>guidance<text:s/>and<text:s/>reinforcing<text:s/>government<text:s/>ownership.<text:s/></text:span><text:span text:style-name="T515_2">Going<text:s/>forward,<text:s/>T</text:span><text:span text:style-name="T515_3">heory<text:s/>of<text:s/>Change</text:span><text:span text:style-name="T515_4"><text:s/>and<text:s/></text:span><text:span text:style-name="T515_5">logframe</text:span><text:span text:style-name="T515_6"><text:s/>will<text:s/>be<text:s/>revised<text:s/></text:span><text:span text:style-name="T515_7">in<text:s/>consultation<text:s/>with<text:s/></text:span><text:span text:style-name="T515_8">OpEx</text:span><text:span text:style-name="T515_9"><text:s/>team<text:s/>to<text:s/>capture<text:s/>the<text:s/></text:span><text:span text:style-name="T515_10">changes<text:s/>and<text:s/>the<text:s/>direction<text:s/>of<text:s/>travel</text:span><text:span text:style-name="T515_11">.<text:s/></text:span><text:span text:style-name="T515_12">Consideration<text:s/>of</text:span><text:span text:style-name="T515_13"><text:s/></text:span><text:span text:style-name="T515_14">appropriate<text:s/></text:span><text:span text:style-name="T515_15">evaluation<text:s/></text:span><text:span text:style-name="T515_16">options<text:s/></text:span><text:span text:style-name="T515_17">will<text:s/>be<text:s/>explored<text:s/></text:span><text:span text:style-name="T515_18">in<text:s/></text:span><text:span text:style-name="T515_19">2026</text:span><text:span text:style-name="T515_20">,<text:s/>following<text:s/>UNDP’s<text:s/>strengthening<text:s/>of<text:s/>the<text:s/>adaptive<text:s/>management<text:s/>approach</text:span><text:span text:style-name="T515_21">,<text:s/></text:span><text:span text:style-name="T515_22">both<text:s/>at</text:span><text:span text:style-name="T515_23"><text:s/>outcome</text:span><text:span text:style-name="T515_24"><text:s/>and<text:s/>output<text:s/></text:span><text:span text:style-name="T515_25">level</text:span><text:span text:style-name="T515_26">s.</text:span><text:span text:style-name="T515_27"><text:s/></text:span><text:span text:style-name="T515_28">Its<text:s/>s</text:span><text:span text:style-name="T515_29">cope,<text:s/>approach<text:s/>and<text:s/>data<text:s/>sources<text:s/>will<text:s/>be<text:s/></text:span><text:span text:style-name="T515_30">finalised<text:s/>before<text:s/>next<text:s/>annual<text:s/>review.<text:s/></text:span></text:p>
      <text:p text:style-name="P516"/>
      <text:p text:style-name="P517"><text:span text:style-name="T517_1">Evidence:</text:span><text:span text:style-name="T517_2"><text:line-break/></text:span><text:span text:style-name="T517_3">Baseline<text:s/>data<text:s/>for<text:s/>the<text:s/>two<text:s/>outcome<text:s/>indicators,<text:s/>Inter-Governmental<text:s/>Coordination<text:s/>Index<text:s/>(IGCI)<text:s/>and<text:s/>Inter-Governmental<text:s/>Planning<text:s/>and<text:s/>Anticipatory<text:s/>Action<text:s/>Readiness<text:s/>Score<text:s/>(IGPAAR),<text:s/>was<text:s/>established<text:s/>and<text:s/>milestones<text:s/>agreed.<text:s/>While<text:s/>the<text:s/>programme<text:s/>has<text:s/>generated<text:s/>useful<text:s/>evidence<text:s/>on<text:s/>coordination<text:s/>and<text:s/>reform<text:s/>traction,<text:s/></text:span><text:span text:style-name="T517_4">more</text:span><text:span text:style-name="T517_5"><text:s/>work<text:s/>is<text:s/>needed<text:s/>to<text:s/>strengthen<text:s/>the<text:s/>causal<text:s/>link<text:s/>between<text:s/>technical<text:s/>assistance<text:s/>and<text:s/>governance<text:s/>outcomes.<text:s/>Disaggregation<text:s/>by<text:s/>age,<text:s/>sex,<text:s/>disability,<text:s/>and<text:s/>geography<text:s/>is<text:s/>not<text:s/>yet<text:s/>embedded<text:s/>and<text:s/>should<text:s/>be<text:s/>addressed<text:s/>in<text:s/>line<text:s/>with<text:s/>the<text:s/>Inclusive<text:s/>Data<text:s/>Charter<text:s/>and<text:s/>‘Leave<text:s/>No<text:s/>One<text:s/>Behind’<text:s/>principles</text:span><text:span text:style-name="T517_6"><text:s/>before<text:s/>next<text:s/>annual<text:s/>review</text:span><text:span text:style-name="T517_7">.</text:span><text:span text:style-name="T517_8"><text:s/>There<text:s/>is<text:s/>presently<text:s/>limited<text:s/>evidence,<text:s/>or<text:s/>evidence<text:s/>systems,<text:s/>that<text:s/>(a)<text:s/>enables<text:s/>a<text:s/>review<text:s/>of<text:s/>impact<text:s/>or<text:s/>effectiveness<text:s/>individual<text:s/>pieces<text:s/>of<text:s/>programme<text:s/>support,<text:s/>or<text:s/>(b)<text:s/>determines<text:s/>how<text:s/>those<text:s/>individual<text:s/>pieces<text:s/>add<text:s/>up<text:s/>to<text:s/>a<text:s/>contribution<text:s/>at<text:s/>outcome<text:s/>level.<text:s/>This<text:s/>gap<text:s/>is<text:s/>reflected<text:s/>in<text:s/>the<text:s/>above<text:s/>recommendations<text:s/>(</text:span><text:span text:style-name="T517_9">i</text:span><text:span text:style-name="T517_10">)<text:s/>on<text:s/>an<text:s/>improved<text:s/>adaptive<text:s/>management<text:s/>approach,<text:s/>and<text:s/>(ii)<text:s/>improve<text:s/>sector<text:s/>strategies.<text:s/></text:span></text:p>
      <text:p text:style-name="P518"/>
      <text:p text:style-name="P519"><text:span text:style-name="T519_1">Learning:</text:span><text:span text:style-name="T519_2"><text:line-break/>Learning<text:s/>has<text:s/>been<text:s/></text:span><text:span text:style-name="T519_3">partly<text:s/></text:span><text:span text:style-name="T519_4">embedded<text:s/>through<text:s/>regular<text:s/>programme<text:s/>reviews,<text:s/>stakeholder<text:s/>consultations,<text:s/>and<text:s/>adaptive<text:s/>planning</text:span><text:span text:style-name="T519_5"><text:s/>but<text:s/>remains<text:s/>a<text:s/>gap<text:s/>as<text:s/>outlined<text:s/>above<text:s/>in<text:s/>the<text:s/>recommendation<text:s/>on<text:s/>adaptive<text:s/>management<text:s/>approach</text:span><text:span text:style-name="T519_6">.<text:s/></text:span><text:span text:style-name="T519_7">Important</text:span><text:span text:style-name="T519_8"><text:s/>lessons<text:s/></text:span><text:span text:style-name="T519_9">identified<text:s/>during<text:s/>the<text:s/>reporting<text:s/>period<text:s/>related<text:s/>to<text:s/>operational<text:s/>issues<text:s/>(e.g.</text:span><text:span text:style-name="T519_10"><text:s/>importance<text:s/>of<text:s/>workplan<text:s/>confidence<text:s/>in<text:s/>improving<text:s/>financial<text:s/>forecasting,<text:s/>the<text:s/>value<text:s/>of<text:s/>rapid<text:s/>technical<text:s/>support<text:s/>in<text:s/>gaining<text:s/>traction<text:s/>with<text:s/>counterparts</text:span><text:span text:style-name="T519_11">)<text:s/>and<text:s/>strategic/technical<text:s/>issues<text:s/>(e.g.</text:span><text:span text:style-name="T519_12"><text:s/>the<text:s/>need<text:s/>to<text:s/>balance<text:s/>responsiveness<text:s/>with<text:s/>strategic<text:s/>coherence</text:span><text:span text:style-name="T519_13">;<text:s/>need<text:s/>to<text:s/>define<text:s/>more<text:s/>clearly<text:s/>sector<text:s/>strategies).</text:span><text:span text:style-name="T519_14"><text:s/>These<text:s/>insights<text:s/>have<text:s/>informed<text:s/>portfolio<text:s/>rebalancing<text:s/>and<text:s/>prioritisation<text:s/>of<text:s/>high-traction<text:s/>sectors</text:span><text:span text:style-name="T519_15"><text:s/>and<text:s/>the<text:s/>above-noted<text:s/>recommendations<text:s/>on<text:s/>adaptive<text:s/>management.<text:s/></text:span></text:p>
      <text:p text:style-name="P520"/>
      <text:p text:style-name="P521"><text:span text:style-name="T521_1">Recommendations<text:s/>for<text:s/>UNDP:</text:span></text:p>
      <text:list text:style-name="LS38" xml:id="list38">
        <text:list-item>
          <text:p text:style-name="P522"><text:span text:style-name="T522_1">Strengthen<text:s/>the<text:s/>MEL<text:s/>system<text:s/>to<text:s/>better<text:s/>capture<text:s/>and<text:s/>document<text:s/>the<text:s/>impact<text:s/>of<text:s/>technical<text:s/>assistance<text:s/>on<text:s/>governance<text:s/>outcomes,<text:s/>including<text:s/>through<text:s/>improved<text:s/>indicator<text:s/>design<text:s/>and<text:s/>outcome-level<text:s/>evidence.</text:span></text:p>
        </text:list-item>
        <text:list-item>
          <text:p text:style-name="P523"><text:span text:style-name="T523_1">As<text:s/>part<text:s/>of<text:s/>a<text:s/>redesign<text:s/>of<text:s/>the<text:s/></text:span><text:span text:style-name="T523_2">adaptive<text:s/></text:span><text:span text:style-name="T523_3">management<text:s/>programme<text:s/>approach<text:s/>ensure</text:span><text:span text:style-name="T523_4"><text:s/>MEL<text:s/></text:span><text:span text:style-name="T523_5">outputs<text:s/>inform</text:span><text:span text:style-name="T523_6"><text:s/>decision-making<text:s/>by<text:s/>integrating<text:s/>learning<text:s/>into<text:s/>programme<text:s/>strategy<text:s/>discussions<text:s/>and<text:s/>sectoral<text:s/>prioritisation<text:s/>processes.</text:span></text:p>
        </text:list-item>
        <text:list-item>
          <text:p text:style-name="P524"><text:span text:style-name="T524_1">Ensure<text:s/>future<text:s/>MEL<text:s/>activities<text:s/>incorporate<text:s/>inclusive<text:s/>data<text:s/>practices,<text:s/>with<text:s/>disaggregation<text:s/>by<text:s/>gender,<text:s/>disability,<text:s/>and<text:s/>geography<text:s/>to<text:s/>support<text:s/>equity<text:s/>and<text:s/>transparency.</text:span></text:p>
        </text:list-item>
      </text:list>
      <text:p text:style-name="P525"/>
      <table:table table:style-name="Table15">
        <table:table-column table:style-name="Column67"/>
        <table:table-column table:style-name="Column68"/>
        <table:table-column table:style-name="Column69"/>
        <table:table-column table:style-name="Column70"/>
        <table:table-row table:style-name="Row76">
          <table:table-cell table:style-name="Cell226">
            <text:p text:style-name="P526"><text:span text:style-name="T526_1">Date<text:s/>of<text:s/>last<text:s/>narrative<text:s/>financial<text:s/>report</text:span></text:p>
          </table:table-cell>
          <table:table-cell table:style-name="Cell227">
            <text:p text:style-name="P527"><text:span text:style-name="T527_1">24/07/2025</text:span></text:p>
          </table:table-cell>
          <table:table-cell table:style-name="Cell228">
            <text:p text:style-name="P528"><text:span text:style-name="T528_1">Date<text:s/>of<text:s/>last<text:s/>audited<text:s/>annual<text:s/>statement</text:span></text:p>
          </table:table-cell>
          <table:table-cell table:style-name="Cell229">
            <text:p text:style-name="P529"><text:span text:style-name="T529_1">N</text:span><text:span text:style-name="T529_2">/A</text:span><text:span text:style-name="T529_3"><text:s/></text:span><text:span text:style-name="T529_4">–<text:s/>not<text:s/>in<text:s/>UNDP’s<text:s/>audit<text:s/>scope<text:s/></text:span><text:span text:style-name="T529_5">due<text:s/>to<text:s/></text:span><text:span text:style-name="T529_6">low<text:s/>spending<text:s/>threshold</text:span></text:p>
          </table:table-cell>
        </table:table-row>
      </table:table>
      <text:p text:style-name="P530"/>
      <text:p text:style-name="P531"/>
      <text:p text:style-name="P532"/>
      <text:p text:style-name="P533"><text:span text:style-name="T533_1">List<text:s/>of<text:s/>Acronyms:</text:span></text:p>
      <text:p text:style-name="P534"/>
      <table:table table:style-name="Table16">
        <table:table-column table:style-name="Column71"/>
        <table:table-column table:style-name="Column72"/>
        <table:table-row table:style-name="Row77">
          <table:table-cell table:style-name="Cell230">
            <text:p text:style-name="P535"><text:span text:style-name="T535_1">AMP</text:span></text:p>
          </table:table-cell>
          <table:table-cell table:style-name="Cell231">
            <text:p text:style-name="P536"><text:span text:style-name="T536_1">Aid<text:s/>Management<text:s/>Platform</text:span></text:p>
          </table:table-cell>
        </table:table-row>
        <table:table-row table:style-name="Row78">
          <table:table-cell table:style-name="Cell232">
            <text:p text:style-name="P537"><text:span text:style-name="T537_1">BHC</text:span></text:p>
          </table:table-cell>
          <table:table-cell table:style-name="Cell233">
            <text:p text:style-name="P538"><text:span text:style-name="T538_1">British<text:s/>High<text:s/>Commission</text:span></text:p>
          </table:table-cell>
        </table:table-row>
        <table:table-row table:style-name="Row79">
          <table:table-cell table:style-name="Cell234">
            <text:p text:style-name="P539"><text:span text:style-name="T539_1">DCPS</text:span></text:p>
          </table:table-cell>
          <table:table-cell table:style-name="Cell235">
            <text:p text:style-name="P540"><text:span text:style-name="T540_1">Defined<text:s/>Contribution<text:s/>Pension<text:s/>Scheme</text:span></text:p>
          </table:table-cell>
        </table:table-row>
        <table:table-row table:style-name="Row80">
          <table:table-cell table:style-name="Cell236">
            <text:p text:style-name="P541"><text:span text:style-name="T541_1">EAD</text:span></text:p>
          </table:table-cell>
          <table:table-cell table:style-name="Cell237">
            <text:p text:style-name="P542"><text:span text:style-name="T542_1">Economic<text:s/>Affairs<text:s/>Division</text:span></text:p>
          </table:table-cell>
        </table:table-row>
        <table:table-row table:style-name="Row81">
          <table:table-cell table:style-name="Cell238">
            <text:p text:style-name="P543"><text:span text:style-name="T543_1">FBR</text:span></text:p>
          </table:table-cell>
          <table:table-cell table:style-name="Cell239">
            <text:p text:style-name="P544"><text:span text:style-name="T544_1">Federal<text:s/>Board<text:s/>of<text:s/>Revenue</text:span></text:p>
          </table:table-cell>
        </table:table-row>
        <table:table-row table:style-name="Row82">
          <table:table-cell table:style-name="Cell240">
            <text:p text:style-name="P545"><text:span text:style-name="T545_1">FCDO</text:span></text:p>
          </table:table-cell>
          <table:table-cell table:style-name="Cell241">
            <text:p text:style-name="P546"><text:span text:style-name="T546_1">Foreign,<text:s/>Commonwealt</text:span><text:span text:style-name="T546_2">h<text:s/>and<text:s/>Development<text:s/>Office</text:span></text:p>
          </table:table-cell>
        </table:table-row>
        <table:table-row table:style-name="Row83">
          <table:table-cell table:style-name="Cell242">
            <text:p text:style-name="P547"><text:span text:style-name="T547_1">GHG</text:span></text:p>
          </table:table-cell>
          <table:table-cell table:style-name="Cell243">
            <text:p text:style-name="P548"><text:span text:style-name="T548_1">Green<text:s/>House<text:s/>Gases</text:span></text:p>
          </table:table-cell>
        </table:table-row>
        <table:table-row table:style-name="Row84">
          <table:table-cell table:style-name="Cell244">
            <text:p text:style-name="P549"><text:span text:style-name="T549_1">GCISC</text:span></text:p>
          </table:table-cell>
          <table:table-cell table:style-name="Cell245">
            <text:p text:style-name="P550"><text:span text:style-name="T550_1">Global<text:s/>Climate<text:s/>Change<text:s/>Impact<text:s/>Studies<text:s/>Centre</text:span></text:p>
          </table:table-cell>
        </table:table-row>
        <table:table-row table:style-name="Row85">
          <table:table-cell table:style-name="Cell246">
            <text:p text:style-name="P551"><text:span text:style-name="T551_1">IGCI</text:span></text:p>
          </table:table-cell>
          <table:table-cell table:style-name="Cell247">
            <text:p text:style-name="P552"><text:span text:style-name="T552_1">Inter-Governmental<text:s/>Coordination<text:s/>Index</text:span></text:p>
          </table:table-cell>
        </table:table-row>
        <table:table-row table:style-name="Row86">
          <table:table-cell table:style-name="Cell248">
            <text:p text:style-name="P553"><text:span text:style-name="T553_1">IGPAAR</text:span></text:p>
          </table:table-cell>
          <table:table-cell table:style-name="Cell249">
            <text:p text:style-name="P554"><text:span text:style-name="T554_1">Inter-Governmental<text:s/>Planning<text:s/>and<text:s/>Anticipatory<text:s/>Action<text:s/>Readiness</text:span></text:p>
          </table:table-cell>
        </table:table-row>
        <table:table-row table:style-name="Row87">
          <table:table-cell table:style-name="Cell250">
            <text:p text:style-name="P555"><text:span text:style-name="T555_1">LT-LEDS</text:span></text:p>
          </table:table-cell>
          <table:table-cell table:style-name="Cell251">
            <text:p text:style-name="P556"><text:span text:style-name="T556_1">Long-Term<text:s/>Low<text:s/>Emissions<text:s/>Development<text:s/>Strateg</text:span><text:span text:style-name="T556_2">y</text:span></text:p>
          </table:table-cell>
        </table:table-row>
        <table:table-row table:style-name="Row88">
          <table:table-cell table:style-name="Cell252">
            <text:p text:style-name="P557"><text:span text:style-name="T557_1">MEL</text:span></text:p>
          </table:table-cell>
          <table:table-cell table:style-name="Cell253">
            <text:p text:style-name="P558"><text:span text:style-name="T558_1">Monitoring,<text:s/>Evaluation<text:s/>&amp;<text:s/>Learning</text:span></text:p>
          </table:table-cell>
        </table:table-row>
        <table:table-row table:style-name="Row89">
          <table:table-cell table:style-name="Cell254">
            <text:p text:style-name="P559"><text:span text:style-name="T559_1">NDC</text:span></text:p>
          </table:table-cell>
          <table:table-cell table:style-name="Cell255">
            <text:p text:style-name="P560"><text:span text:style-name="T560_1">Nationally<text:s/>Determined<text:s/>Contributions</text:span></text:p>
          </table:table-cell>
        </table:table-row>
        <table:table-row table:style-name="Row90">
          <table:table-cell table:style-name="Cell256">
            <text:p text:style-name="P561"><text:span text:style-name="T561_1">NEC</text:span></text:p>
          </table:table-cell>
          <table:table-cell table:style-name="Cell257">
            <text:p text:style-name="P562"><text:span text:style-name="T562_1">National<text:s/>Economic<text:s/>Council</text:span></text:p>
          </table:table-cell>
        </table:table-row>
        <table:table-row table:style-name="Row91">
          <table:table-cell table:style-name="Cell258">
            <text:p text:style-name="P563"><text:span text:style-name="T563_1">NFC</text:span></text:p>
          </table:table-cell>
          <table:table-cell table:style-name="Cell259">
            <text:p text:style-name="P564"><text:span text:style-name="T564_1">National<text:s/>Finance<text:s/>Commission</text:span></text:p>
          </table:table-cell>
        </table:table-row>
        <table:table-row table:style-name="Row92">
          <table:table-cell table:style-name="Cell260">
            <text:p text:style-name="P565"><text:span text:style-name="T565_1">N</text:span><text:span text:style-name="T565_2">GP</text:span></text:p>
          </table:table-cell>
          <table:table-cell table:style-name="Cell261">
            <text:p text:style-name="P566"><text:span text:style-name="T566_1">National<text:s/>Governance<text:s/>Programme</text:span></text:p>
          </table:table-cell>
        </table:table-row>
        <table:table-row table:style-name="Row93">
          <table:table-cell table:style-name="Cell262">
            <text:p text:style-name="P567"><text:span text:style-name="T567_1">PBO</text:span></text:p>
          </table:table-cell>
          <table:table-cell table:style-name="Cell263">
            <text:p text:style-name="P568"><text:span text:style-name="T568_1">Parliamentary<text:s/>Budget<text:s/>Office</text:span></text:p>
          </table:table-cell>
        </table:table-row>
        <table:table-row table:style-name="Row94">
          <table:table-cell table:style-name="Cell264">
            <text:p text:style-name="P569"><text:span text:style-name="T569_1">PMDU</text:span></text:p>
          </table:table-cell>
          <table:table-cell table:style-name="Cell265">
            <text:p text:style-name="P570"><text:span text:style-name="T570_1">Prime<text:s/>Minister’s<text:s/>Delivery<text:s/>Unit</text:span></text:p>
          </table:table-cell>
        </table:table-row>
        <table:table-row table:style-name="Row95">
          <table:table-cell table:style-name="Cell266">
            <text:p text:style-name="P571"><text:span text:style-name="T571_1">PMO</text:span></text:p>
          </table:table-cell>
          <table:table-cell table:style-name="Cell267">
            <text:p text:style-name="P572"><text:span text:style-name="T572_1">Prime<text:s/>Minister’s<text:s/>Office</text:span></text:p>
          </table:table-cell>
        </table:table-row>
        <table:table-row table:style-name="Row96">
          <table:table-cell table:style-name="Cell268">
            <text:p text:style-name="P573"><text:span text:style-name="T573_1">SEAH</text:span></text:p>
          </table:table-cell>
          <table:table-cell table:style-name="Cell269">
            <text:p text:style-name="P574"><text:span text:style-name="T574_1">Sexual<text:s/>Exploitation,<text:s/>Abuse<text:s/>and<text:s/>Harassment<text:s/></text:span></text:p>
          </table:table-cell>
        </table:table-row>
        <table:table-row table:style-name="Row97">
          <table:table-cell table:style-name="Cell270">
            <text:p text:style-name="P575"><text:span text:style-name="T575_1">ToC</text:span></text:p>
          </table:table-cell>
          <table:table-cell table:style-name="Cell271">
            <text:p text:style-name="P576"><text:span text:style-name="T576_1">Theory<text:s/>of<text:s/>Change</text:span></text:p>
          </table:table-cell>
        </table:table-row>
        <table:table-row table:style-name="Row98">
          <table:table-cell table:style-name="Cell272">
            <text:p text:style-name="P577"><text:span text:style-name="T577_1">UNDP</text:span></text:p>
          </table:table-cell>
          <table:table-cell table:style-name="Cell273">
            <text:p text:style-name="P578"><text:span text:style-name="T578_1">United<text:s/>Nations<text:s/>Developme</text:span><text:span text:style-name="T578_2">nt<text:s/>Programme</text:span></text:p>
          </table:table-cell>
        </table:table-row>
      </table:table>
      <text:p text:style-name="P579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Arial" svg:font-family="Arial" style:font-pitch="variable" style:font-family-generic="swiss"/>
    <style:font-face style:name="Times New Roman" svg:font-family="Times New Roman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Symbol" svg:font-family="Symbol" style:font-pitch="variable" style:font-family-generic="roman" style:font-charset="x-symbol"/>
    <style:font-face style:name="Calibri" svg:font-family="Calibri" style:font-pitch="variable" style:font-family-generic="swiss"/>
    <style:font-face style:name="Segoe UI" svg:font-family="Segoe UI" style:font-pitch="variable" style:font-family-generic="swiss"/>
    <style:font-face style:name="Calibri Light" svg:font-family="Calibri Light" style:font-pitch="variable" style:font-family-generic="swiss"/>
  </office:font-face-decls>
  <office:styles>
    <style:default-style style:family="paragraph">
      <style:paragraph-properties fo:line-height="108%" fo:orphans="2" fo:widows="2" style:tab-stop-distance="1.27cm"/>
      <style:text-properties style:use-window-font-color="true" style:font-name="Calibri" fo:font-size="11pt" style:font-name-asian="Calibri" style:font-size-asian="11pt" style:font-name-complex="Times New Roman" style:font-size-complex="11pt" fo:language="en" fo:language-asian="en" fo:language-complex="ar" fo:country="GB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line-height="100%" fo:margin-bottom="0cm" fo:orphans="2" fo:widows="2"/>
      <style:text-properties style:font-name="Arial" fo:font-size="12pt" style:font-name-asian="Times New Roman" style:font-size-asian="12pt" style:font-name-complex="Times New Roman" style:font-size-complex="12pt"/>
    </style:style>
    <style:style style:name="Heading_20_2" style:display-name="Heading 2" style:family="paragraph" style:parent-style-name="Normal" style:default-outline-level="2">
      <style:paragraph-properties fo:margin-top="0.423cm"/>
      <style:text-properties fo:font-style="italic" style:font-style-asian="italic" fo:font-size="14pt" style:font-size-asian="14pt" style:font-size-complex="14pt" fo:font-weight="bold" style:font-weight-asian="bold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paragraph-properties fo:line-height="108%" fo:margin-bottom="0.282cm"/>
      <style:text-properties fo:font-size="11pt" style:font-size-asian="11pt" style:font-size-complex="11pt"/>
    </style:style>
    <style:style style:name="Balloon_20_Text" style:display-name="Balloon Text" style:family="paragraph" style:parent-style-name="Normal">
      <style:text-properties style:font-name="Segoe UI" fo:font-size="9pt" style:font-size-asian="9pt" style:font-name-complex="Segoe UI" style:font-size-complex="9pt"/>
    </style:style>
    <style:style style:name="Balloon_20_Text_20_Char" style:display-name="Balloon Text Char" style:family="text" style:parent-style-name="Default_20_Paragraph_20_Font">
      <style:text-properties style:font-name="Segoe UI" fo:font-size="9pt" style:font-name-asian="Times New Roman" style:font-size-asian="9pt" style:font-name-complex="Segoe UI" style:font-size-complex="9pt"/>
    </style:style>
    <style:style style:name="List_20_Paragraph" style:display-name="List Paragraph" style:family="paragraph" style:parent-style-name="Normal">
      <style:paragraph-properties fo:margin-bottom="0.423cm" fo:margin-left="1.27cm"/>
      <style:text-properties style:font-size-complex="10pt" fo:language-asian="en" fo:country-asian="GB"/>
    </style:style>
    <style:style style:name="List_20_Paragraph_20_Char" style:display-name="List Paragraph Char" style:family="text" style:parent-style-name="Default_20_Paragraph_20_Font">
      <style:text-properties style:font-name="Arial" fo:font-size="12pt" style:font-name-asian="Times New Roman" style:font-size-asian="12pt" style:font-name-complex="Times New Roman" style:font-size-complex="10pt" fo:language-asian="en" fo:country-asian="GB"/>
    </style:style>
    <style:style style:name="Heading_20_2_20_Char" style:display-name="Heading 2 Char" style:family="text" style:parent-style-name="Default_20_Paragraph_20_Font">
      <style:text-properties fo:font-style="italic" style:font-style-asian="italic" style:font-name="Arial" fo:font-size="14pt" style:font-name-asian="Times New Roman" style:font-size-asian="14pt" style:font-name-complex="Times New Roman" style:font-size-complex="14pt" fo:font-weight="bold" style:font-weight-asian="bold" style:letter-kerning="true"/>
    </style:style>
    <style:style style:name="Internet_20_link" style:display-name="Internet link" style:family="text" style:parent-style-name="Default_20_Paragraph_20_Font">
      <style:text-properties fo:color="#0563c1" style:text-underline-style="solid" style:text-underline-color="font-color"/>
    </style:style>
    <style:style style:name="Header" style:family="paragraph" style:parent-style-name="Normal">
      <style:paragraph-properties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</style:style>
    <style:style style:name="Header_20_Char" style:display-name="Header Char" style:family="text" style:parent-style-name="Default_20_Paragraph_20_Font">
      <style:text-properties style:font-name="Arial" fo:font-size="12pt" style:font-name-asian="Times New Roman" style:font-size-asian="12pt" style:font-name-complex="Times New Roman" style:font-size-complex="12pt"/>
    </style:style>
    <style:style style:name="Footer" style:family="paragraph" style:parent-style-name="Normal">
      <style:paragraph-properties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</style:style>
    <style:style style:name="Footer_20_Char" style:display-name="Footer Char" style:family="text" style:parent-style-name="Default_20_Paragraph_20_Font">
      <style:text-properties style:font-name="Arial" fo:font-size="12pt" style:font-name-asian="Times New Roman" style:font-size-asian="12pt" style:font-name-complex="Times New Roman" style:font-size-complex="12pt"/>
    </style:style>
    <style:style style:name="Unresolved_20_Mention" style:display-name="Unresolved Mention" style:family="text" style:parent-style-name="Default_20_Paragraph_20_Font">
      <style:text-properties fo:background-color="#e1dfdd" fo:color="#605e5c"/>
    </style:style>
    <style:style style:name="Annotation_20_reference" style:display-name="Annotation reference" style:family="text" style:parent-style-name="Default_20_Paragraph_20_Font">
      <style:text-properties fo:font-size="8pt" style:font-size-asian="8pt" style:font-size-complex="8pt"/>
    </style:style>
    <style:style style:name="Annotation_20_text" style:display-name="Annotation text" style:family="paragraph" style:parent-style-name="Normal">
      <style:text-properties fo:font-size="10pt" style:font-size-asian="10pt" style:font-size-complex="10pt"/>
    </style:style>
    <style:style style:name="Comment_20_Text_20_Char" style:display-name="Comment Text Char" style:family="text" style:parent-style-name="Default_20_Paragraph_20_Font">
      <style:text-properties style:font-name="Arial" fo:font-size="10pt" style:font-name-asian="Times New Roman" style:font-size-asian="10pt" style:font-name-complex="Times New Roman" style:font-size-complex="10pt"/>
    </style:style>
    <style:style style:name="Annotation_20_subject" style:display-name="Annotation subject" style:family="paragraph" style:parent-style-name="Annotation_20_text">
      <style:text-properties fo:font-weight="bold" style:font-weight-asian="bold" style:font-weight-complex="bold"/>
    </style:style>
    <style:style style:name="Comment_20_Subject_20_Char" style:display-name="Comment Subject Char" style:family="text" style:parent-style-name="Comment_20_Text_20_Char">
      <style:text-properties style:font-name="Arial" fo:font-size="10pt" style:font-name-asian="Times New Roman" style:font-size-asian="10pt" style:font-name-complex="Times New Roman" style:font-size-complex="10pt" fo:font-weight="bold" style:font-weight-asian="bold" style:font-weight-complex="bold"/>
    </style:style>
    <style:style style:name="FollowedHyperlink" style:family="text" style:parent-style-name="Default_20_Paragraph_20_Font">
      <style:text-properties fo:color="#954f72" style:text-underline-style="solid" style:text-underline-color="font-color"/>
    </style:style>
    <style:style style:name="Smart_20_Link" style:display-name="Smart Link" style:family="text" style:parent-style-name="Default_20_Paragraph_20_Font">
      <style:text-properties fo:background-color="#f3f2f1" fo:color="#0000ff" style:text-underline-style="solid" style:text-underline-color="font-color"/>
    </style:style>
    <style:style style:name="Footnote_20_text" style:display-name="Footnote text" style:family="paragraph" style:parent-style-name="Normal">
      <style:text-properties fo:font-size="10pt" style:font-size-asian="10pt" style:font-size-complex="10pt"/>
    </style:style>
    <style:style style:name="Footnote_20_Text_20_Char" style:display-name="Footnote Text Char" style:family="text" style:parent-style-name="Default_20_Paragraph_20_Font">
      <style:text-properties style:font-name="Arial" fo:font-size="10pt" style:font-name-asian="Times New Roman" style:font-size-asian="10pt" style:font-name-complex="Times New Roman" style:font-size-complex="10pt"/>
    </style:style>
    <style:style style:name="Footnote_20_reference" style:display-name="Footnote reference" style:family="text" style:parent-style-name="Default_20_Paragraph_20_Font">
      <style:text-properties style:text-position="super 58%"/>
    </style:style>
    <style:style style:name="Mention" style:family="text" style:parent-style-name="Default_20_Paragraph_20_Font">
      <style:text-properties fo:background-color="#e1dfdd" fo:color="#2b579a"/>
    </style:style>
    <style:style style:name="Revision" style:family="paragraph">
      <style:paragraph-properties fo:line-height="100%" fo:margin-bottom="0cm"/>
      <style:text-properties style:font-name="Arial" fo:font-size="12pt" style:font-name-asian="Times New Roman" style:font-size-asian="12pt" style:font-name-complex="Times New Roman" style:font-size-complex="12pt"/>
    </style:style>
    <style:style style:name="List1Level0" style:family="text">
      <style:text-properties style:font-name="Symbol"/>
    </style:style>
    <style:style style:name="List1Level1" style:family="text">
      <style:text-properties style:font-name="Symbol"/>
    </style:style>
    <style:style style:name="List1Level2" style:family="text">
      <style:text-properties style:font-name="Wingdings"/>
    </style:style>
    <style:style style:name="List1Level3" style:family="text">
      <style:text-properties style:font-name="Symbol"/>
    </style:style>
    <style:style style:name="List1Level4" style:family="text">
      <style:text-properties style:font-name="Courier New"/>
    </style:style>
    <style:style style:name="List1Level5" style:family="text">
      <style:text-properties style:font-name="Wingdings"/>
    </style:style>
    <style:style style:name="List1Level6" style:family="text">
      <style:text-properties style:font-name="Symbol"/>
    </style:style>
    <style:style style:name="List1Level7" style:family="text">
      <style:text-properties style:font-name="Courier New"/>
    </style:style>
    <style:style style:name="List1Level8" style:family="text">
      <style:text-properties style:font-name="Wingdings"/>
    </style:style>
    <text:list-style style:name="LS1">
      <text:list-level-style-bullet text:bullet-char="·" text:style-name="List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" text:style-name="List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Level0" style:family="text">
      <style:text-properties style:font-name="Symbol"/>
    </style:style>
    <style:style style:name="List2Level1" style:family="text">
      <style:text-properties style:font-name="Courier New"/>
    </style:style>
    <style:style style:name="List2Level2" style:family="text">
      <style:text-properties style:font-name="Wingdings"/>
    </style:style>
    <style:style style:name="List2Level3" style:family="text">
      <style:text-properties style:font-name="Symbol"/>
    </style:style>
    <style:style style:name="List2Level4" style:family="text">
      <style:text-properties style:font-name="Courier New"/>
    </style:style>
    <style:style style:name="List2Level5" style:family="text">
      <style:text-properties style:font-name="Wingdings"/>
    </style:style>
    <style:style style:name="List2Level6" style:family="text">
      <style:text-properties style:font-name="Symbol"/>
    </style:style>
    <style:style style:name="List2Level7" style:family="text">
      <style:text-properties style:font-name="Courier New"/>
    </style:style>
    <style:style style:name="List2Level8" style:family="text">
      <style:text-properties style:font-name="Wingdings"/>
    </style:style>
    <text:list-style style:name="LS2">
      <text:list-level-style-bullet text:bullet-char="" text:style-name="List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Level0" style:family="text">
      <style:text-properties style:font-name="Symbol"/>
    </style:style>
    <style:style style:name="List3Level1" style:family="text">
      <style:text-properties style:font-name="Courier New"/>
    </style:style>
    <style:style style:name="List3Level2" style:family="text">
      <style:text-properties style:font-name="Wingdings"/>
    </style:style>
    <style:style style:name="List3Level3" style:family="text">
      <style:text-properties style:font-name="Symbol"/>
    </style:style>
    <style:style style:name="List3Level4" style:family="text">
      <style:text-properties style:font-name="Courier New"/>
    </style:style>
    <style:style style:name="List3Level5" style:family="text">
      <style:text-properties style:font-name="Wingdings"/>
    </style:style>
    <style:style style:name="List3Level6" style:family="text">
      <style:text-properties style:font-name="Symbol"/>
    </style:style>
    <style:style style:name="List3Level7" style:family="text">
      <style:text-properties style:font-name="Courier New"/>
    </style:style>
    <style:style style:name="List3Level8" style:family="text">
      <style:text-properties style:font-name="Wingdings"/>
    </style:style>
    <text:list-style style:name="LS3">
      <text:list-level-style-bullet text:bullet-char="·" text:style-name="List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4Level0" style:family="text">
      <style:text-properties style:font-name="Symbol"/>
    </style:style>
    <style:style style:name="List4Level1" style:family="text">
      <style:text-properties style:font-name="Courier New"/>
    </style:style>
    <style:style style:name="List4Level2" style:family="text">
      <style:text-properties style:font-name="Wingdings"/>
    </style:style>
    <style:style style:name="List4Level3" style:family="text">
      <style:text-properties style:font-name="Symbol"/>
    </style:style>
    <style:style style:name="List4Level4" style:family="text">
      <style:text-properties style:font-name="Courier New"/>
    </style:style>
    <style:style style:name="List4Level5" style:family="text">
      <style:text-properties style:font-name="Wingdings"/>
    </style:style>
    <style:style style:name="List4Level6" style:family="text">
      <style:text-properties style:font-name="Symbol"/>
    </style:style>
    <style:style style:name="List4Level7" style:family="text">
      <style:text-properties style:font-name="Courier New"/>
    </style:style>
    <style:style style:name="List4Level8" style:family="text">
      <style:text-properties style:font-name="Wingdings"/>
    </style:style>
    <text:list-style style:name="LS4">
      <text:list-level-style-bullet text:bullet-char="" text:style-name="List4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5Level0" style:family="text">
      <style:text-properties style:font-name="Symbol"/>
    </style:style>
    <style:style style:name="List5Level1" style:family="text">
      <style:text-properties style:font-name="Courier New" style:font-name-complex="Courier New"/>
    </style:style>
    <style:style style:name="List5Level2" style:family="text">
      <style:text-properties style:font-name="Wingdings"/>
    </style:style>
    <style:style style:name="List5Level3" style:family="text">
      <style:text-properties style:font-name="Symbol"/>
    </style:style>
    <style:style style:name="List5Level4" style:family="text">
      <style:text-properties style:font-name="Courier New" style:font-name-complex="Courier New"/>
    </style:style>
    <style:style style:name="List5Level5" style:family="text">
      <style:text-properties style:font-name="Wingdings"/>
    </style:style>
    <style:style style:name="List5Level6" style:family="text">
      <style:text-properties style:font-name="Symbol"/>
    </style:style>
    <style:style style:name="List5Level7" style:family="text">
      <style:text-properties style:font-name="Courier New" style:font-name-complex="Courier New"/>
    </style:style>
    <style:style style:name="List5Level8" style:family="text">
      <style:text-properties style:font-name="Wingdings"/>
    </style:style>
    <text:list-style style:name="LS5">
      <text:list-level-style-bullet text:bullet-char="" text:style-name="List5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5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5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5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5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5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6Level0" style:family="text">
      <style:text-properties style:font-name="Symbol"/>
    </style:style>
    <style:style style:name="List6Level1" style:family="text">
      <style:text-properties style:font-name="Courier New" style:font-name-complex="Courier New"/>
    </style:style>
    <style:style style:name="List6Level2" style:family="text">
      <style:text-properties style:font-name="Wingdings"/>
    </style:style>
    <style:style style:name="List6Level3" style:family="text">
      <style:text-properties style:font-name="Symbol"/>
    </style:style>
    <style:style style:name="List6Level4" style:family="text">
      <style:text-properties style:font-name="Courier New" style:font-name-complex="Courier New"/>
    </style:style>
    <style:style style:name="List6Level5" style:family="text">
      <style:text-properties style:font-name="Wingdings"/>
    </style:style>
    <style:style style:name="List6Level6" style:family="text">
      <style:text-properties style:font-name="Symbol"/>
    </style:style>
    <style:style style:name="List6Level7" style:family="text">
      <style:text-properties style:font-name="Courier New" style:font-name-complex="Courier New"/>
    </style:style>
    <style:style style:name="List6Level8" style:family="text">
      <style:text-properties style:font-name="Wingdings"/>
    </style:style>
    <text:list-style style:name="LS6">
      <text:list-level-style-bullet text:bullet-char="" text:style-name="List6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6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6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6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6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6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6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6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6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7Level0" style:family="text">
      <style:text-properties style:font-name="Symbol"/>
    </style:style>
    <style:style style:name="List7Level1" style:family="text">
      <style:text-properties style:font-name="Courier New" style:font-name-complex="Courier New"/>
    </style:style>
    <style:style style:name="List7Level2" style:family="text">
      <style:text-properties style:font-name="Wingdings"/>
    </style:style>
    <style:style style:name="List7Level3" style:family="text">
      <style:text-properties style:font-name="Symbol"/>
    </style:style>
    <style:style style:name="List7Level4" style:family="text">
      <style:text-properties style:font-name="Courier New" style:font-name-complex="Courier New"/>
    </style:style>
    <style:style style:name="List7Level5" style:family="text">
      <style:text-properties style:font-name="Wingdings"/>
    </style:style>
    <style:style style:name="List7Level6" style:family="text">
      <style:text-properties style:font-name="Symbol"/>
    </style:style>
    <style:style style:name="List7Level7" style:family="text">
      <style:text-properties style:font-name="Courier New" style:font-name-complex="Courier New"/>
    </style:style>
    <style:style style:name="List7Level8" style:family="text">
      <style:text-properties style:font-name="Wingdings"/>
    </style:style>
    <text:list-style style:name="LS7">
      <text:list-level-style-bullet text:bullet-char="" text:style-name="List7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7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7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7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7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7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7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7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7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8Level0" style:family="text">
      <style:text-properties style:font-name="Symbol"/>
    </style:style>
    <style:style style:name="List8Level1" style:family="text">
      <style:text-properties style:font-name="Courier New" style:font-name-complex="Courier New"/>
    </style:style>
    <style:style style:name="List8Level2" style:family="text">
      <style:text-properties style:font-name="Wingdings"/>
    </style:style>
    <style:style style:name="List8Level3" style:family="text">
      <style:text-properties style:font-name="Symbol"/>
    </style:style>
    <style:style style:name="List8Level4" style:family="text">
      <style:text-properties style:font-name="Courier New" style:font-name-complex="Courier New"/>
    </style:style>
    <style:style style:name="List8Level5" style:family="text">
      <style:text-properties style:font-name="Wingdings"/>
    </style:style>
    <style:style style:name="List8Level6" style:family="text">
      <style:text-properties style:font-name="Symbol"/>
    </style:style>
    <style:style style:name="List8Level7" style:family="text">
      <style:text-properties style:font-name="Courier New" style:font-name-complex="Courier New"/>
    </style:style>
    <style:style style:name="List8Level8" style:family="text">
      <style:text-properties style:font-name="Wingdings"/>
    </style:style>
    <text:list-style style:name="LS8">
      <text:list-level-style-bullet text:bullet-char="" text:style-name="List8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8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8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8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8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8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8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8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8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9Level0" style:family="text">
      <style:text-properties style:font-name="Symbol"/>
    </style:style>
    <style:style style:name="List9Level1" style:family="text">
      <style:text-properties style:font-name="Courier New" style:font-name-complex="Courier New"/>
    </style:style>
    <style:style style:name="List9Level2" style:family="text">
      <style:text-properties style:font-name="Wingdings"/>
    </style:style>
    <style:style style:name="List9Level3" style:family="text">
      <style:text-properties style:font-name="Symbol"/>
    </style:style>
    <style:style style:name="List9Level4" style:family="text">
      <style:text-properties style:font-name="Courier New" style:font-name-complex="Courier New"/>
    </style:style>
    <style:style style:name="List9Level5" style:family="text">
      <style:text-properties style:font-name="Wingdings"/>
    </style:style>
    <style:style style:name="List9Level6" style:family="text">
      <style:text-properties style:font-name="Symbol"/>
    </style:style>
    <style:style style:name="List9Level7" style:family="text">
      <style:text-properties style:font-name="Courier New" style:font-name-complex="Courier New"/>
    </style:style>
    <style:style style:name="List9Level8" style:family="text">
      <style:text-properties style:font-name="Wingdings"/>
    </style:style>
    <text:list-style style:name="LS9">
      <text:list-level-style-bullet text:bullet-char="" text:style-name="List9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9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9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9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9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9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9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9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9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0Level0" style:family="text">
      <style:text-properties style:font-name="Symbol"/>
    </style:style>
    <style:style style:name="List10Level1" style:family="text">
      <style:text-properties style:font-name="Symbol"/>
    </style:style>
    <style:style style:name="List10Level2" style:family="text">
      <style:text-properties style:font-name="Wingdings"/>
    </style:style>
    <style:style style:name="List10Level3" style:family="text">
      <style:text-properties style:font-name="Symbol"/>
    </style:style>
    <style:style style:name="List10Level4" style:family="text">
      <style:text-properties style:font-name="Courier New" style:font-name-complex="Courier New"/>
    </style:style>
    <style:style style:name="List10Level5" style:family="text">
      <style:text-properties style:font-name="Wingdings"/>
    </style:style>
    <style:style style:name="List10Level6" style:family="text">
      <style:text-properties style:font-name="Symbol"/>
    </style:style>
    <style:style style:name="List10Level7" style:family="text">
      <style:text-properties style:font-name="Courier New" style:font-name-complex="Courier New"/>
    </style:style>
    <style:style style:name="List10Level8" style:family="text">
      <style:text-properties style:font-name="Wingdings"/>
    </style:style>
    <text:list-style style:name="LS10">
      <text:list-level-style-bullet text:bullet-char="" text:style-name="List10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" text:style-name="List10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" text:style-name="List10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0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0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0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0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0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0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1Level0" style:family="text">
      <style:text-properties style:font-name="Symbol"/>
    </style:style>
    <style:style style:name="List11Level1" style:family="text">
      <style:text-properties style:font-name="Courier New" style:font-name-complex="Courier New"/>
    </style:style>
    <style:style style:name="List11Level2" style:family="text">
      <style:text-properties style:font-name="Wingdings"/>
    </style:style>
    <style:style style:name="List11Level3" style:family="text">
      <style:text-properties style:font-name="Symbol"/>
    </style:style>
    <style:style style:name="List11Level4" style:family="text">
      <style:text-properties style:font-name="Courier New" style:font-name-complex="Courier New"/>
    </style:style>
    <style:style style:name="List11Level5" style:family="text">
      <style:text-properties style:font-name="Wingdings"/>
    </style:style>
    <style:style style:name="List11Level6" style:family="text">
      <style:text-properties style:font-name="Symbol"/>
    </style:style>
    <style:style style:name="List11Level7" style:family="text">
      <style:text-properties style:font-name="Courier New" style:font-name-complex="Courier New"/>
    </style:style>
    <style:style style:name="List11Level8" style:family="text">
      <style:text-properties style:font-name="Wingdings"/>
    </style:style>
    <text:list-style style:name="LS11">
      <text:list-level-style-bullet text:bullet-char="" text:style-name="List1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2Level0" style:family="text">
      <style:text-properties style:font-name-complex="Times New Roman"/>
    </style:style>
    <style:style style:name="List12Level1" style:family="text">
      <style:text-properties style:font-name="Symbol"/>
    </style:style>
    <style:style style:name="List12Level2" style:family="text">
      <style:text-properties style:font-name-complex="Times New Roman"/>
    </style:style>
    <style:style style:name="List12Level3" style:family="text">
      <style:text-properties style:font-name-complex="Times New Roman"/>
    </style:style>
    <style:style style:name="List12Level4" style:family="text">
      <style:text-properties style:font-name-complex="Times New Roman"/>
    </style:style>
    <style:style style:name="List12Level5" style:family="text">
      <style:text-properties style:font-name-complex="Times New Roman"/>
    </style:style>
    <style:style style:name="List12Level6" style:family="text">
      <style:text-properties style:font-name-complex="Times New Roman"/>
    </style:style>
    <style:style style:name="List12Level7" style:family="text">
      <style:text-properties style:font-name-complex="Times New Roman"/>
    </style:style>
    <style:style style:name="List12Level8" style:family="text">
      <style:text-properties style:font-name-complex="Times New Roman"/>
    </style:style>
    <text:list-style style:name="LS12">
      <text:list-level-style-number style:num-format="1" text:style-name="List12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bullet text:bullet-char="" text:style-name="List12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Symbol"/>
      </text:list-level-style-bullet>
      <text:list-level-style-number style:num-format="i" text:style-name="List12Level2" style:num-suffix="." text:level="3">
        <style:list-level-properties text:min-label-width="3.175cm" text:min-label-distance="0.318cm" fo:text-align="end" text:list-level-position-and-space-mode="label-alignment">
          <style:list-level-label-alignment text:label-followed-by="listtab" fo:margin-left="3.175cm" fo:text-indent="-0.318cm"/>
        </style:list-level-properties>
        <style:text-properties style:font-name-complex="Times New Roman"/>
      </text:list-level-style-number>
      <text:list-level-style-number style:num-format="1" text:style-name="List12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-complex="Times New Roman"/>
      </text:list-level-style-number>
      <text:list-level-style-number style:num-format="a" text:style-name="List12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-complex="Times New Roman"/>
      </text:list-level-style-number>
      <text:list-level-style-number style:num-format="i" text:style-name="List12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  <style:text-properties style:font-name-complex="Times New Roman"/>
      </text:list-level-style-number>
      <text:list-level-style-number style:num-format="1" text:style-name="List12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-complex="Times New Roman"/>
      </text:list-level-style-number>
      <text:list-level-style-number style:num-format="a" text:style-name="List12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-complex="Times New Roman"/>
      </text:list-level-style-number>
      <text:list-level-style-number style:num-format="i" text:style-name="List12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  <style:text-properties style:font-name-complex="Times New Roman"/>
      </text:list-level-style-number>
    </text:list-style>
    <style:style style:name="List13Level0" style:family="text">
      <style:text-properties style:font-name-complex="Times New Roman"/>
    </style:style>
    <style:style style:name="List13Level1" style:family="text">
      <style:text-properties style:font-name="Symbol"/>
    </style:style>
    <style:style style:name="List13Level2" style:family="text">
      <style:text-properties style:font-name="Wingdings"/>
    </style:style>
    <style:style style:name="List13Level3" style:family="text">
      <style:text-properties style:font-name-complex="Times New Roman"/>
    </style:style>
    <style:style style:name="List13Level4" style:family="text">
      <style:text-properties style:font-name-complex="Times New Roman"/>
    </style:style>
    <style:style style:name="List13Level5" style:family="text">
      <style:text-properties style:font-name-complex="Times New Roman"/>
    </style:style>
    <style:style style:name="List13Level6" style:family="text">
      <style:text-properties style:font-name-complex="Times New Roman"/>
    </style:style>
    <style:style style:name="List13Level7" style:family="text">
      <style:text-properties style:font-name-complex="Times New Roman"/>
    </style:style>
    <style:style style:name="List13Level8" style:family="text">
      <style:text-properties style:font-name-complex="Times New Roman"/>
    </style:style>
    <text:list-style style:name="LS13">
      <text:list-level-style-number style:num-format="1" text:style-name="List13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bullet text:bullet-char="" text:style-name="List13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Symbol"/>
      </text:list-level-style-bullet>
      <text:list-level-style-bullet text:bullet-char="" text:style-name="List13Level2" text:level="3">
        <style:list-level-properties text:space-before="2.858cm" text:min-label-width="0.318cm" fo:text-align="start" text:list-level-position-and-space-mode="label-alignment">
          <style:list-level-label-alignment text:label-followed-by="listtab" fo:margin-left="3.175cm" fo:text-indent="-0.318cm"/>
        </style:list-level-properties>
        <style:text-properties style:font-name="Wingdings"/>
      </text:list-level-style-bullet>
      <text:list-level-style-number style:num-format="1" text:style-name="List13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-complex="Times New Roman"/>
      </text:list-level-style-number>
      <text:list-level-style-number style:num-format="a" text:style-name="List13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-complex="Times New Roman"/>
      </text:list-level-style-number>
      <text:list-level-style-number style:num-format="i" text:style-name="List13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  <style:text-properties style:font-name-complex="Times New Roman"/>
      </text:list-level-style-number>
      <text:list-level-style-number style:num-format="1" text:style-name="List13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-complex="Times New Roman"/>
      </text:list-level-style-number>
      <text:list-level-style-number style:num-format="a" text:style-name="List13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-complex="Times New Roman"/>
      </text:list-level-style-number>
      <text:list-level-style-number style:num-format="i" text:style-name="List13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  <style:text-properties style:font-name-complex="Times New Roman"/>
      </text:list-level-style-number>
    </text:list-style>
    <style:style style:name="List14Level0" style:family="text">
      <style:text-properties style:font-name="Symbol"/>
    </style:style>
    <style:style style:name="List14Level1" style:family="text">
      <style:text-properties style:font-name="Courier New" style:font-name-complex="Courier New"/>
    </style:style>
    <style:style style:name="List14Level2" style:family="text">
      <style:text-properties style:font-name="Wingdings"/>
    </style:style>
    <style:style style:name="List14Level3" style:family="text">
      <style:text-properties style:font-name="Symbol"/>
    </style:style>
    <style:style style:name="List14Level4" style:family="text">
      <style:text-properties style:font-name="Courier New" style:font-name-complex="Courier New"/>
    </style:style>
    <style:style style:name="List14Level5" style:family="text">
      <style:text-properties style:font-name="Wingdings"/>
    </style:style>
    <style:style style:name="List14Level6" style:family="text">
      <style:text-properties style:font-name="Symbol"/>
    </style:style>
    <style:style style:name="List14Level7" style:family="text">
      <style:text-properties style:font-name="Courier New" style:font-name-complex="Courier New"/>
    </style:style>
    <style:style style:name="List14Level8" style:family="text">
      <style:text-properties style:font-name="Wingdings"/>
    </style:style>
    <text:list-style style:name="LS14">
      <text:list-level-style-bullet text:bullet-char="" text:style-name="List14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5Level0" style:family="text">
      <style:text-properties style:font-name="Arial" style:font-name-asian="Times New Roman" style:font-name-complex="Arial"/>
    </style:style>
    <style:style style:name="List15Level1" style:family="text">
      <style:text-properties style:font-name="Courier New" style:font-name-complex="Courier New"/>
    </style:style>
    <style:style style:name="List15Level2" style:family="text">
      <style:text-properties style:font-name="Wingdings"/>
    </style:style>
    <style:style style:name="List15Level3" style:family="text">
      <style:text-properties style:font-name="Symbol"/>
    </style:style>
    <style:style style:name="List15Level4" style:family="text">
      <style:text-properties style:font-name="Courier New" style:font-name-complex="Courier New"/>
    </style:style>
    <style:style style:name="List15Level5" style:family="text">
      <style:text-properties style:font-name="Wingdings"/>
    </style:style>
    <style:style style:name="List15Level6" style:family="text">
      <style:text-properties style:font-name="Symbol"/>
    </style:style>
    <style:style style:name="List15Level7" style:family="text">
      <style:text-properties style:font-name="Courier New" style:font-name-complex="Courier New"/>
    </style:style>
    <style:style style:name="List15Level8" style:family="text">
      <style:text-properties style:font-name="Wingdings"/>
    </style:style>
    <text:list-style style:name="LS15">
      <text:list-level-style-bullet text:bullet-char="-" text:style-name="List15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Arial" style:font-name-asian="Times New Roman" style:font-name-complex="Arial"/>
      </text:list-level-style-bullet>
      <text:list-level-style-bullet text:bullet-char="o" text:style-name="List15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5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5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5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5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5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5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5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6Level0" style:family="text">
      <style:text-properties style:font-name="Symbol"/>
    </style:style>
    <style:style style:name="List16Level1" style:family="text">
      <style:text-properties style:font-name="Courier New" style:font-name-complex="Courier New"/>
    </style:style>
    <style:style style:name="List16Level2" style:family="text">
      <style:text-properties style:font-name="Wingdings"/>
    </style:style>
    <style:style style:name="List16Level3" style:family="text">
      <style:text-properties style:font-name="Symbol"/>
    </style:style>
    <style:style style:name="List16Level4" style:family="text">
      <style:text-properties style:font-name="Courier New" style:font-name-complex="Courier New"/>
    </style:style>
    <style:style style:name="List16Level5" style:family="text">
      <style:text-properties style:font-name="Wingdings"/>
    </style:style>
    <style:style style:name="List16Level6" style:family="text">
      <style:text-properties style:font-name="Symbol"/>
    </style:style>
    <style:style style:name="List16Level7" style:family="text">
      <style:text-properties style:font-name="Courier New" style:font-name-complex="Courier New"/>
    </style:style>
    <style:style style:name="List16Level8" style:family="text">
      <style:text-properties style:font-name="Wingdings"/>
    </style:style>
    <text:list-style style:name="LS16">
      <text:list-level-style-bullet text:bullet-char="" text:style-name="List16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6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6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6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6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6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6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6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6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7Level0" style:family="text">
      <style:text-properties style:font-name="Symbol"/>
    </style:style>
    <style:style style:name="List17Level1" style:family="text">
      <style:text-properties style:font-name="Courier New" style:font-name-complex="Courier New"/>
    </style:style>
    <style:style style:name="List17Level2" style:family="text">
      <style:text-properties style:font-name="Wingdings"/>
    </style:style>
    <style:style style:name="List17Level3" style:family="text">
      <style:text-properties style:font-name="Symbol"/>
    </style:style>
    <style:style style:name="List17Level4" style:family="text">
      <style:text-properties style:font-name="Courier New" style:font-name-complex="Courier New"/>
    </style:style>
    <style:style style:name="List17Level5" style:family="text">
      <style:text-properties style:font-name="Wingdings"/>
    </style:style>
    <style:style style:name="List17Level6" style:family="text">
      <style:text-properties style:font-name="Symbol"/>
    </style:style>
    <style:style style:name="List17Level7" style:family="text">
      <style:text-properties style:font-name="Courier New" style:font-name-complex="Courier New"/>
    </style:style>
    <style:style style:name="List17Level8" style:family="text">
      <style:text-properties style:font-name="Wingdings"/>
    </style:style>
    <text:list-style style:name="LS17">
      <text:list-level-style-bullet text:bullet-char="" text:style-name="List17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7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7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7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7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7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7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7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7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8Level0" style:family="text">
      <style:text-properties style:font-name="Symbol"/>
    </style:style>
    <style:style style:name="List18Level1" style:family="text">
      <style:text-properties style:font-name="Courier New" style:font-name-complex="Courier New"/>
    </style:style>
    <style:style style:name="List18Level2" style:family="text">
      <style:text-properties style:font-name="Wingdings"/>
    </style:style>
    <style:style style:name="List18Level3" style:family="text">
      <style:text-properties style:font-name="Symbol"/>
    </style:style>
    <style:style style:name="List18Level4" style:family="text">
      <style:text-properties style:font-name="Courier New" style:font-name-complex="Courier New"/>
    </style:style>
    <style:style style:name="List18Level5" style:family="text">
      <style:text-properties style:font-name="Wingdings"/>
    </style:style>
    <style:style style:name="List18Level6" style:family="text">
      <style:text-properties style:font-name="Symbol"/>
    </style:style>
    <style:style style:name="List18Level7" style:family="text">
      <style:text-properties style:font-name="Courier New" style:font-name-complex="Courier New"/>
    </style:style>
    <style:style style:name="List18Level8" style:family="text">
      <style:text-properties style:font-name="Wingdings"/>
    </style:style>
    <text:list-style style:name="LS18">
      <text:list-level-style-bullet text:bullet-char="" text:style-name="List18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18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8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18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18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8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18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18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8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19Level0" style:family="text">
      <style:text-properties style:font-name="Symbol" fo:font-size="10pt" style:font-size-asian="10pt"/>
    </style:style>
    <style:style style:name="List19Level1" style:family="text">
      <style:text-properties style:font-name="Symbol" fo:font-size="10pt" style:font-size-asian="10pt"/>
    </style:style>
    <style:style style:name="List19Level2" style:family="text">
      <style:text-properties style:font-name="Symbol" fo:font-size="10pt" style:font-size-asian="10pt"/>
    </style:style>
    <style:style style:name="List19Level3" style:family="text">
      <style:text-properties style:font-name="Symbol" fo:font-size="10pt" style:font-size-asian="10pt"/>
    </style:style>
    <style:style style:name="List19Level4" style:family="text">
      <style:text-properties style:font-name="Symbol" fo:font-size="10pt" style:font-size-asian="10pt"/>
    </style:style>
    <style:style style:name="List19Level5" style:family="text">
      <style:text-properties style:font-name="Symbol" fo:font-size="10pt" style:font-size-asian="10pt"/>
    </style:style>
    <style:style style:name="List19Level6" style:family="text">
      <style:text-properties style:font-name="Symbol" fo:font-size="10pt" style:font-size-asian="10pt"/>
    </style:style>
    <style:style style:name="List19Level7" style:family="text">
      <style:text-properties style:font-name="Symbol" fo:font-size="10pt" style:font-size-asian="10pt"/>
    </style:style>
    <style:style style:name="List19Level8" style:family="text">
      <style:text-properties style:font-name="Symbol" fo:font-size="10pt" style:font-size-asian="10pt"/>
    </style:style>
    <text:list-style style:name="LS19">
      <text:list-level-style-bullet text:bullet-char="" text:style-name="List19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9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9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9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9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9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9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9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9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Symbol" fo:font-size="10pt" style:font-size-asian="10pt"/>
      </text:list-level-style-bullet>
    </text:list-style>
    <style:style style:name="List20Level0" style:family="text">
      <style:text-properties style:font-name="Symbol"/>
    </style:style>
    <style:style style:name="List20Level1" style:family="text">
      <style:text-properties style:font-name="Courier New" style:font-name-complex="Courier New"/>
    </style:style>
    <style:style style:name="List20Level2" style:family="text">
      <style:text-properties style:font-name="Wingdings"/>
    </style:style>
    <style:style style:name="List20Level3" style:family="text">
      <style:text-properties style:font-name="Symbol"/>
    </style:style>
    <style:style style:name="List20Level4" style:family="text">
      <style:text-properties style:font-name="Courier New" style:font-name-complex="Courier New"/>
    </style:style>
    <style:style style:name="List20Level5" style:family="text">
      <style:text-properties style:font-name="Wingdings"/>
    </style:style>
    <style:style style:name="List20Level6" style:family="text">
      <style:text-properties style:font-name="Symbol"/>
    </style:style>
    <style:style style:name="List20Level7" style:family="text">
      <style:text-properties style:font-name="Courier New" style:font-name-complex="Courier New"/>
    </style:style>
    <style:style style:name="List20Level8" style:family="text">
      <style:text-properties style:font-name="Wingdings"/>
    </style:style>
    <text:list-style style:name="LS20">
      <text:list-level-style-bullet text:bullet-char="" text:style-name="List20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0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0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0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0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0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0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0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0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list-style style:name="LS21">
      <text:list-level-style-number style:num-format="i" text:style-name="List21Level0" style:num-suffix="." text:level="1">
        <style:list-level-properties text:min-label-width="1.27cm" text:min-label-distance="0.635cm" fo:text-align="end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21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21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21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21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21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21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21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21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22">
      <text:list-level-style-number style:num-format="i" text:style-name="List22Level0" style:num-suffix="." text:level="1">
        <style:list-level-properties text:min-label-width="1.27cm" text:min-label-distance="0.635cm" fo:text-align="end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22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22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22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22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22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22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22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22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23">
      <text:list-level-style-number style:num-format="i" text:style-name="List23Level0" style:num-suffix="." text:level="1">
        <style:list-level-properties text:min-label-width="1.905cm" text:min-label-distance="0.635cm" fo:text-align="end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a" text:style-name="List23Level1" style:num-suffix="." text:level="2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number>
      <text:list-level-style-number style:num-format="i" text:style-name="List23Level2" style:num-suffix="." text:level="3">
        <style:list-level-properties text:min-label-width="4.445cm" text:min-label-distance="0.318cm" fo:text-align="end" text:list-level-position-and-space-mode="label-alignment">
          <style:list-level-label-alignment text:label-followed-by="listtab" fo:margin-left="4.445cm" fo:text-indent="-0.318cm"/>
        </style:list-level-properties>
      </text:list-level-style-number>
      <text:list-level-style-number style:num-format="1" text:style-name="List23Level3" style:num-suffix="." text:level="4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a" text:style-name="List23Level4" style:num-suffix="." text:level="5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</text:list-level-style-number>
      <text:list-level-style-number style:num-format="i" text:style-name="List23Level5" style:num-suffix="." text:level="6">
        <style:list-level-properties text:min-label-width="8.255cm" text:min-label-distance="0.318cm" fo:text-align="end" text:list-level-position-and-space-mode="label-alignment">
          <style:list-level-label-alignment text:label-followed-by="listtab" fo:margin-left="8.255cm" fo:text-indent="-0.318cm"/>
        </style:list-level-properties>
      </text:list-level-style-number>
      <text:list-level-style-number style:num-format="1" text:style-name="List23Level6" style:num-suffix="." text:level="7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a" text:style-name="List23Level7" style:num-suffix="." text:level="8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</text:list-level-style-number>
      <text:list-level-style-number style:num-format="i" text:style-name="List23Level8" style:num-suffix="." text:level="9">
        <style:list-level-properties text:min-label-width="12.065cm" text:min-label-distance="0.318cm" fo:text-align="end" text:list-level-position-and-space-mode="label-alignment">
          <style:list-level-label-alignment text:label-followed-by="listtab" fo:margin-left="12.065cm" fo:text-indent="-0.318cm"/>
        </style:list-level-properties>
      </text:list-level-style-number>
    </text:list-style>
    <text:list-style style:name="LS24">
      <text:list-level-style-number style:num-format="i" text:style-name="List24Level0" style:num-suffix="." text:level="1">
        <style:list-level-properties text:min-label-width="1.905cm" text:min-label-distance="0.635cm" fo:text-align="end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a" text:style-name="List24Level1" style:num-suffix="." text:level="2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number>
      <text:list-level-style-number style:num-format="i" text:style-name="List24Level2" style:num-suffix="." text:level="3">
        <style:list-level-properties text:min-label-width="4.445cm" text:min-label-distance="0.318cm" fo:text-align="end" text:list-level-position-and-space-mode="label-alignment">
          <style:list-level-label-alignment text:label-followed-by="listtab" fo:margin-left="4.445cm" fo:text-indent="-0.318cm"/>
        </style:list-level-properties>
      </text:list-level-style-number>
      <text:list-level-style-number style:num-format="1" text:style-name="List24Level3" style:num-suffix="." text:level="4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a" text:style-name="List24Level4" style:num-suffix="." text:level="5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</text:list-level-style-number>
      <text:list-level-style-number style:num-format="i" text:style-name="List24Level5" style:num-suffix="." text:level="6">
        <style:list-level-properties text:min-label-width="8.255cm" text:min-label-distance="0.318cm" fo:text-align="end" text:list-level-position-and-space-mode="label-alignment">
          <style:list-level-label-alignment text:label-followed-by="listtab" fo:margin-left="8.255cm" fo:text-indent="-0.318cm"/>
        </style:list-level-properties>
      </text:list-level-style-number>
      <text:list-level-style-number style:num-format="1" text:style-name="List24Level6" style:num-suffix="." text:level="7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a" text:style-name="List24Level7" style:num-suffix="." text:level="8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</text:list-level-style-number>
      <text:list-level-style-number style:num-format="i" text:style-name="List24Level8" style:num-suffix="." text:level="9">
        <style:list-level-properties text:min-label-width="12.065cm" text:min-label-distance="0.318cm" fo:text-align="end" text:list-level-position-and-space-mode="label-alignment">
          <style:list-level-label-alignment text:label-followed-by="listtab" fo:margin-left="12.065cm" fo:text-indent="-0.318cm"/>
        </style:list-level-properties>
      </text:list-level-style-number>
    </text:list-style>
    <text:list-style style:name="LS25">
      <text:list-level-style-number style:num-format="i" text:start-value="2" text:style-name="List25Level0" style:num-suffix="." text:level="1">
        <style:list-level-properties text:min-label-width="1.27cm" text:min-label-distance="0.635cm" fo:text-align="end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25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25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25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25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25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25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25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25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26">
      <text:list-level-style-number style:num-format="i" text:style-name="List26Level0" style:num-suffix="." text:level="1">
        <style:list-level-properties text:min-label-width="1.27cm" text:min-label-distance="0.635cm" fo:text-align="end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26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26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26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26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26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26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26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26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27">
      <text:list-level-style-number style:num-format="i" text:style-name="List27Level0" style:num-suffix="." text:level="1">
        <style:list-level-properties text:min-label-width="1.27cm" text:min-label-distance="0.635cm" fo:text-align="end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27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27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27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27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27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27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27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27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28">
      <text:list-level-style-number style:num-format="1" text:style-name="List28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28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28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28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28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28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28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28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28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29">
      <text:list-level-style-number style:num-format="1" text:style-name="List29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29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29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29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29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29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29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29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29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30Level0" style:family="text">
      <style:text-properties style:font-name="Arial" style:font-name-asian="Times New Roman" style:font-name-complex="Arial"/>
    </style:style>
    <style:style style:name="List30Level1" style:family="text">
      <style:text-properties style:font-name="Courier New" style:font-name-complex="Courier New"/>
    </style:style>
    <style:style style:name="List30Level2" style:family="text">
      <style:text-properties style:font-name="Wingdings"/>
    </style:style>
    <style:style style:name="List30Level3" style:family="text">
      <style:text-properties style:font-name="Symbol"/>
    </style:style>
    <style:style style:name="List30Level4" style:family="text">
      <style:text-properties style:font-name="Courier New" style:font-name-complex="Courier New"/>
    </style:style>
    <style:style style:name="List30Level5" style:family="text">
      <style:text-properties style:font-name="Wingdings"/>
    </style:style>
    <style:style style:name="List30Level6" style:family="text">
      <style:text-properties style:font-name="Symbol"/>
    </style:style>
    <style:style style:name="List30Level7" style:family="text">
      <style:text-properties style:font-name="Courier New" style:font-name-complex="Courier New"/>
    </style:style>
    <style:style style:name="List30Level8" style:family="text">
      <style:text-properties style:font-name="Wingdings"/>
    </style:style>
    <text:list-style style:name="LS30">
      <text:list-level-style-bullet text:bullet-char="-" text:style-name="List30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Arial" style:font-name-asian="Times New Roman" style:font-name-complex="Arial"/>
      </text:list-level-style-bullet>
      <text:list-level-style-bullet text:bullet-char="o" text:style-name="List30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0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0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0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0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0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0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0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1Level0" style:family="text">
      <style:text-properties style:font-name="Arial"/>
    </style:style>
    <style:style style:name="List31Level1" style:family="text">
      <style:text-properties style:font-name="Arial"/>
    </style:style>
    <style:style style:name="List31Level2" style:family="text">
      <style:text-properties style:font-name="Arial"/>
    </style:style>
    <style:style style:name="List31Level3" style:family="text">
      <style:text-properties style:font-name="Arial"/>
    </style:style>
    <style:style style:name="List31Level4" style:family="text">
      <style:text-properties style:font-name="Arial"/>
    </style:style>
    <style:style style:name="List31Level5" style:family="text">
      <style:text-properties style:font-name="Arial"/>
    </style:style>
    <style:style style:name="List31Level6" style:family="text">
      <style:text-properties style:font-name="Arial"/>
    </style:style>
    <style:style style:name="List31Level7" style:family="text">
      <style:text-properties style:font-name="Arial"/>
    </style:style>
    <style:style style:name="List31Level8" style:family="text">
      <style:text-properties style:font-name="Arial"/>
    </style:style>
    <text:list-style style:name="LS31">
      <text:list-level-style-bullet text:bullet-char="•" text:style-name="List3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Arial"/>
      </text:list-level-style-bullet>
      <text:list-level-style-bullet text:bullet-char="•" text:style-name="List3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Arial"/>
      </text:list-level-style-bullet>
      <text:list-level-style-bullet text:bullet-char="•" text:style-name="List3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Arial"/>
      </text:list-level-style-bullet>
      <text:list-level-style-bullet text:bullet-char="•" text:style-name="List3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Arial"/>
      </text:list-level-style-bullet>
      <text:list-level-style-bullet text:bullet-char="•" text:style-name="List3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Arial"/>
      </text:list-level-style-bullet>
      <text:list-level-style-bullet text:bullet-char="•" text:style-name="List3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Arial"/>
      </text:list-level-style-bullet>
      <text:list-level-style-bullet text:bullet-char="•" text:style-name="List3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Arial"/>
      </text:list-level-style-bullet>
      <text:list-level-style-bullet text:bullet-char="•" text:style-name="List3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Arial"/>
      </text:list-level-style-bullet>
      <text:list-level-style-bullet text:bullet-char="•" text:style-name="List3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Arial"/>
      </text:list-level-style-bullet>
    </text:list-style>
    <text:list-style style:name="LS32">
      <text:list-level-style-number style:num-format="I" text:style-name="List32Level0" style:num-suffix=")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a" text:style-name="List32Level1" style:num-suffix=".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i" text:style-name="List32Level2" style:num-suffix="." text:level="3">
        <style:list-level-properties text:min-label-width="3.175cm" text:min-label-distance="0.318cm" fo:text-align="end" text:list-level-position-and-space-mode="label-alignment">
          <style:list-level-label-alignment text:label-followed-by="listtab" fo:margin-left="3.175cm" fo:text-indent="-0.318cm"/>
        </style:list-level-properties>
      </text:list-level-style-number>
      <text:list-level-style-number style:num-format="1" text:style-name="List32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a" text:style-name="List32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i" text:style-name="List32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</text:list-level-style-number>
      <text:list-level-style-number style:num-format="1" text:style-name="List32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</text:list-level-style-number>
      <text:list-level-style-number style:num-format="a" text:style-name="List32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i" text:style-name="List32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</text:list-level-style-number>
    </text:list-style>
    <style:style style:name="List33Level0" style:family="text">
      <style:text-properties style:font-name="Arial" style:font-name-asian="Times New Roman" style:font-name-complex="Arial"/>
    </style:style>
    <style:style style:name="List33Level1" style:family="text">
      <style:text-properties style:font-name="Courier New" style:font-name-complex="Courier New"/>
    </style:style>
    <style:style style:name="List33Level2" style:family="text">
      <style:text-properties style:font-name="Wingdings"/>
    </style:style>
    <style:style style:name="List33Level3" style:family="text">
      <style:text-properties style:font-name="Symbol"/>
    </style:style>
    <style:style style:name="List33Level4" style:family="text">
      <style:text-properties style:font-name="Courier New" style:font-name-complex="Courier New"/>
    </style:style>
    <style:style style:name="List33Level5" style:family="text">
      <style:text-properties style:font-name="Wingdings"/>
    </style:style>
    <style:style style:name="List33Level6" style:family="text">
      <style:text-properties style:font-name="Symbol"/>
    </style:style>
    <style:style style:name="List33Level7" style:family="text">
      <style:text-properties style:font-name="Courier New" style:font-name-complex="Courier New"/>
    </style:style>
    <style:style style:name="List33Level8" style:family="text">
      <style:text-properties style:font-name="Wingdings"/>
    </style:style>
    <text:list-style style:name="LS33">
      <text:list-level-style-bullet text:bullet-char="-" text:style-name="List33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Arial" style:font-name-asian="Times New Roman" style:font-name-complex="Arial"/>
      </text:list-level-style-bullet>
      <text:list-level-style-bullet text:bullet-char="o" text:style-name="List33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3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33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33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3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33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33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3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34Level0" style:family="text">
      <style:text-properties style:font-name="Symbol"/>
    </style:style>
    <style:style style:name="List34Level1" style:family="text">
      <style:text-properties style:font-name="Courier New" style:font-name-complex="Courier New"/>
    </style:style>
    <style:style style:name="List34Level2" style:family="text">
      <style:text-properties style:font-name="Wingdings"/>
    </style:style>
    <style:style style:name="List34Level3" style:family="text">
      <style:text-properties style:font-name="Symbol"/>
    </style:style>
    <style:style style:name="List34Level4" style:family="text">
      <style:text-properties style:font-name="Courier New" style:font-name-complex="Courier New"/>
    </style:style>
    <style:style style:name="List34Level5" style:family="text">
      <style:text-properties style:font-name="Wingdings"/>
    </style:style>
    <style:style style:name="List34Level6" style:family="text">
      <style:text-properties style:font-name="Symbol"/>
    </style:style>
    <style:style style:name="List34Level7" style:family="text">
      <style:text-properties style:font-name="Courier New" style:font-name-complex="Courier New"/>
    </style:style>
    <style:style style:name="List34Level8" style:family="text">
      <style:text-properties style:font-name="Wingdings"/>
    </style:style>
    <text:list-style style:name="LS34">
      <text:list-level-style-bullet text:bullet-char="" text:style-name="List34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3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list-style style:name="LS35">
      <text:list-level-style-number style:num-format="1" text:style-name="List35Level0" style:num-suffix="." text:level="1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a" text:style-name="List35Level1" style:num-suffix="." text:level="2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number>
      <text:list-level-style-number style:num-format="i" text:style-name="List35Level2" style:num-suffix="." text:level="3">
        <style:list-level-properties text:min-label-width="4.445cm" text:min-label-distance="0.318cm" fo:text-align="end" text:list-level-position-and-space-mode="label-alignment">
          <style:list-level-label-alignment text:label-followed-by="listtab" fo:margin-left="4.445cm" fo:text-indent="-0.318cm"/>
        </style:list-level-properties>
      </text:list-level-style-number>
      <text:list-level-style-number style:num-format="1" text:style-name="List35Level3" style:num-suffix="." text:level="4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a" text:style-name="List35Level4" style:num-suffix="." text:level="5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</text:list-level-style-number>
      <text:list-level-style-number style:num-format="i" text:style-name="List35Level5" style:num-suffix="." text:level="6">
        <style:list-level-properties text:min-label-width="8.255cm" text:min-label-distance="0.318cm" fo:text-align="end" text:list-level-position-and-space-mode="label-alignment">
          <style:list-level-label-alignment text:label-followed-by="listtab" fo:margin-left="8.255cm" fo:text-indent="-0.318cm"/>
        </style:list-level-properties>
      </text:list-level-style-number>
      <text:list-level-style-number style:num-format="1" text:style-name="List35Level6" style:num-suffix="." text:level="7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a" text:style-name="List35Level7" style:num-suffix="." text:level="8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</text:list-level-style-number>
      <text:list-level-style-number style:num-format="i" text:style-name="List35Level8" style:num-suffix="." text:level="9">
        <style:list-level-properties text:min-label-width="12.065cm" text:min-label-distance="0.318cm" fo:text-align="end" text:list-level-position-and-space-mode="label-alignment">
          <style:list-level-label-alignment text:label-followed-by="listtab" fo:margin-left="12.065cm" fo:text-indent="-0.318cm"/>
        </style:list-level-properties>
      </text:list-level-style-number>
    </text:list-style>
    <text:list-style style:name="LS36">
      <text:list-level-style-number style:num-format="1" text:style-name="List36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a" text:style-name="List36Level1" style:num-suffix=".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i" text:style-name="List36Level2" style:num-suffix="." text:level="3">
        <style:list-level-properties text:min-label-width="3.175cm" text:min-label-distance="0.318cm" fo:text-align="end" text:list-level-position-and-space-mode="label-alignment">
          <style:list-level-label-alignment text:label-followed-by="listtab" fo:margin-left="3.175cm" fo:text-indent="-0.318cm"/>
        </style:list-level-properties>
      </text:list-level-style-number>
      <text:list-level-style-number style:num-format="1" text:style-name="List36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a" text:style-name="List36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i" text:style-name="List36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</text:list-level-style-number>
      <text:list-level-style-number style:num-format="1" text:style-name="List36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</text:list-level-style-number>
      <text:list-level-style-number style:num-format="a" text:style-name="List36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i" text:style-name="List36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</text:list-level-style-number>
    </text:list-style>
    <text:list-style style:name="LS37">
      <text:list-level-style-number style:num-format="1" text:style-name="List37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37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37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37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37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37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37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37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37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38">
      <text:list-level-style-number style:num-format="1" text:style-name="List38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38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38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38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38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38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38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38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38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39">
      <text:list-level-style-number style:num-format="i" text:style-name="List39Level0" style:num-suffix="." text:level="1">
        <style:list-level-properties text:space-before="0.635cm" text:min-label-width="1.27cm" fo:text-align="start" text:list-level-position-and-space-mode="label-alignment">
          <style:list-level-label-alignment text:label-followed-by="listtab" fo:margin-left="1.905cm" fo:text-indent="-1.27cm"/>
        </style:list-level-properties>
      </text:list-level-style-number>
      <text:list-level-style-number style:num-format="a" text:style-name="List39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39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39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39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39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39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39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39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notes-configuration text:note-class="footnote" style:num-format="1" text:start-value="0" text:footnotes-position="page" text:start-numbering-at="document" text:citation-style-name="Footnote_20_reference" text:citation-body-style-name="Footnote_20_tex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249cm" fo:padding-bottom="0cm" fo:margin-bottom="1.249cm" fo:padding-left="0cm" fo:margin-left="2.54cm" fo:padding-right="0cm" fo:margin-right="2.54cm"/>
      <style:header-style>
        <style:header-footer-properties fo:min-height="0.002cm" style:dynamic-spacing="true"/>
      </style:header-style>
      <style:footer-style>
        <style:header-footer-properties fo:min-height="0.002cm" style:dynamic-spacing="true"/>
      </style:footer-style>
    </style:page-layout>
    <style:style style:name="P1" style:family="paragraph" style:parent-style-name="Header" style:master-page-name="Standard"/>
    <style:style style:name="FR1" style:family="graphic" style:parent-style-name="Header">
      <style:graphic-properties draw:stroke="none" draw:fill="none" draw:opacity="0%" style:background-transparency="100%" fo:border-top="none" fo:border-bottom="none" fo:padding-left="0.176cm" fo:border-left="none" fo:border-right="none" style:horizontal-pos="left" style:horizontal-rel="page-start-margin" style:vertical-pos="from-top" style:vertical-rel="paragraph" style:flow-with-text="false" style:wrap="parallel" style:run-through="foreground" fo:wrap-option="no-wrap" draw:auto-grow-height="true" draw:auto-grow-width="true"/>
    </style:style>
    <style:style style:name="P2" style:family="paragraph" style:parent-style-name="Normal"/>
    <style:style style:name="T2_1" style:family="text">
      <style:text-properties fo:color="#000000" style:font-name="Calibri" fo:font-size="10pt" style:font-name-asian="Calibri" style:font-size-asian="10pt" style:font-name-complex="Calibri" style:font-size-complex="10pt"/>
    </style:style>
    <style:style style:name="P3" style:family="paragraph" style:parent-style-name="Footer"/>
    <style:style style:name="FR2" style:family="graphic" style:parent-style-name="Footer">
      <style:graphic-properties draw:stroke="none" draw:fill="none" draw:opacity="0%" style:background-transparency="100%" fo:border-top="none" fo:border-bottom="none" fo:padding-left="0.176cm" fo:border-left="none" fo:border-right="none" style:horizontal-pos="left" style:horizontal-rel="page-start-margin" style:vertical-pos="from-top" style:vertical-rel="paragraph" style:flow-with-text="false" style:wrap="parallel" style:run-through="foreground" fo:wrap-option="no-wrap" draw:auto-grow-height="true" draw:auto-grow-width="true"/>
    </style:style>
    <style:style style:name="P4" style:family="paragraph" style:parent-style-name="Normal"/>
    <style:style style:name="T4_1" style:family="text">
      <style:text-properties fo:color="#000000" style:font-name="Calibri" fo:font-size="10pt" style:font-name-asian="Calibri" style:font-size-asian="10pt" style:font-name-complex="Calibri" style:font-size-complex="10pt"/>
    </style:style>
  </office:automatic-styles>
  <office:master-styles>
    <style:master-page style:name="Standard" style:page-layout-name="pm1">
      <style:header>
        <text:p text:style-name="P1"><draw:frame svg:x="0cm" svg:y="0.002cm" svg:width="1.233cm" svg:height="1.233cm" draw:style-name="FR1" text:anchor-type="char" draw:z-index="4"><draw:text-box fo:min-height="1.233cm"><text:p text:style-name="P2"><text:span text:style-name="T2_1">OFFICIAL</text:span></text:p></draw:text-box><svg:desc>OFFICIAL</svg:desc></draw:frame></text:p>
      </style:header>
      <style:footer>
        <text:p text:style-name="P3"><draw:frame svg:x="0cm" svg:y="0.002cm" svg:width="1.233cm" svg:height="1.233cm" draw:style-name="FR2" text:anchor-type="char" draw:z-index="10"><draw:text-box fo:min-height="1.233cm"><text:p text:style-name="P4"><text:span text:style-name="T4_1">OFFICIAL</text:span></text:p></draw:text-box><svg:desc>OFFICIAL</svg:desc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6.1.0</meta:generator>
    <dc:title>NGP Second Annual Review Nov 2025 Final</dc:title>
    <meta:initial-creator>Will Taylor</meta:initial-creator>
    <meta:creation-date>2025-12-05T05:43:00</meta:creation-date>
    <dc:creator>Nusrat Hammad</dc:creator>
    <dc:date>2025-12-05T05:43:00</dc:date>
    <meta:editing-cycles>2</meta:editing-cycles>
    <meta:editing-duration>PT3M</meta:editing-duration>
    <meta:document-statistic meta:page-count="20" meta:paragraph-count="478" meta:row-count="1392" meta:word-count="8831" meta:character-count="62668" meta:non-whitespace-character-count="54315"/>
    <meta:user-defined meta:name="Business Document Type">Annual review</meta:user-defined>
    <meta:user-defined meta:name="ClassificationContentMarkingFooterFontProps">#000000,10,Calibri</meta:user-defined>
    <meta:user-defined meta:name="ClassificationContentMarkingFooterShapeIds">5,6,7</meta:user-defined>
    <meta:user-defined meta:name="ClassificationContentMarkingFooterText">OFFICIAL</meta:user-defined>
    <meta:user-defined meta:name="ClassificationContentMarkingHeaderFontProps">#000000,10,Calibri</meta:user-defined>
    <meta:user-defined meta:name="ClassificationContentMarkingHeaderShapeIds">2,3,4</meta:user-defined>
    <meta:user-defined meta:name="ClassificationContentMarkingHeaderText">OFFICIAL</meta:user-defined>
    <meta:user-defined meta:name="ContentTypeId">0x010100A9E804AD2130B047BEB1B1355903FA590700CE3833340FE274479AD45A4B755FB430</meta:user-defined>
    <meta:user-defined meta:name="MSIP_Label_9e9cc48d-6fba-4c12-9882-137473def580_ActionId">d4919ea7-280d-4e60-8528-17827166ba9a</meta:user-defined>
    <meta:user-defined meta:name="MSIP_Label_9e9cc48d-6fba-4c12-9882-137473def580_ContentBits">0</meta:user-defined>
    <meta:user-defined meta:name="MSIP_Label_9e9cc48d-6fba-4c12-9882-137473def580_Enabled">true</meta:user-defined>
    <meta:user-defined meta:name="MSIP_Label_9e9cc48d-6fba-4c12-9882-137473def580_Method">Privileged</meta:user-defined>
    <meta:user-defined meta:name="MSIP_Label_9e9cc48d-6fba-4c12-9882-137473def580_Name">Official</meta:user-defined>
    <meta:user-defined meta:name="MSIP_Label_9e9cc48d-6fba-4c12-9882-137473def580_SetDate">2022-06-19T02:53:36Z</meta:user-defined>
    <meta:user-defined meta:name="MSIP_Label_9e9cc48d-6fba-4c12-9882-137473def580_SiteId">d3a2d0d3-7cc8-4f52-bbf9-85bd43d94279</meta:user-defined>
    <meta:user-defined meta:name="MSIP_Label_e4c996da-17fa-4fc5-8989-2758fb4cf86b_ActionId">919708a4-416e-499e-8edc-0000a189eb48</meta:user-defined>
    <meta:user-defined meta:name="MSIP_Label_e4c996da-17fa-4fc5-8989-2758fb4cf86b_ContentBits">1</meta:user-defined>
    <meta:user-defined meta:name="MSIP_Label_e4c996da-17fa-4fc5-8989-2758fb4cf86b_Enabled">true</meta:user-defined>
    <meta:user-defined meta:name="MSIP_Label_e4c996da-17fa-4fc5-8989-2758fb4cf86b_Method">Privileged</meta:user-defined>
    <meta:user-defined meta:name="MSIP_Label_e4c996da-17fa-4fc5-8989-2758fb4cf86b_Name">OFFICIAL</meta:user-defined>
    <meta:user-defined meta:name="MSIP_Label_e4c996da-17fa-4fc5-8989-2758fb4cf86b_SetDate">2021-06-16T13:10:56Z</meta:user-defined>
    <meta:user-defined meta:name="MSIP_Label_e4c996da-17fa-4fc5-8989-2758fb4cf86b_SiteId">cdf709af-1a18-4c74-bd93-6d14a64d73b3</meta:user-defined>
  </office:meta>
</office:document-meta>
</file>