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Calibri" svg:font-family="Calibri" style:font-pitch="variable" style:font-family-generic="swiss"/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MS Gothic" svg:font-family="MS Gothic" style:font-pitch="fixed" style:font-family-generic="modern"/>
    <style:font-face style:name="Arial" svg:font-family="Arial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 Narrow" svg:font-family="Aptos Narrow" style:font-pitch="variable" style:font-family-generic="swiss"/>
    <style:font-face style:name="Segoe UI Emoji" svg:font-family="Segoe UI Emoji" style:font-pitch="variable" style:font-family-generic="swiss"/>
    <style:font-face style:name="Arial MT" svg:font-family="Arial MT" style:font-pitch="variable" style:font-family-generic="swiss"/>
    <style:font-face style:name="Cambria" svg:font-family="Cambria" style:font-pitch="variable" style:font-family-generic="roman"/>
  </office:font-face-decls>
  <office:automatic-styles>
    <style:style style:name="P1" style:family="paragraph" style:parent-style-name="Body_20_Text" style:master-page-name="Standard">
      <style:paragraph-properties fo:margin-top="0.138cm" fo:margin-left="0.452cm"/>
    </style:style>
    <style:style style:name="T1_1" style:family="text"/>
    <style:style style:name="T1_2" style:family="text">
      <style:text-properties fo:letter-spacing="-0.011cm"/>
    </style:style>
    <style:style style:name="T1_3" style:family="text"/>
    <style:style style:name="T1_4" style:family="text">
      <style:text-properties fo:letter-spacing="0.014cm"/>
    </style:style>
    <style:style style:name="T1_5" style:family="text">
      <style:text-properties fo:letter-spacing="-0.004cm"/>
    </style:style>
    <style:style style:name="P2" style:family="paragraph" style:parent-style-name="Normal">
      <style:text-properties fo:font-size="10pt" style:font-size-asian="10pt" fo:font-weight="bold" style:font-weight-asian="bold"/>
    </style:style>
    <style:style style:name="P3" style:family="paragraph" style:parent-style-name="Normal">
      <style:paragraph-properties fo:margin-top="0.139cm" fo:margin-bottom="0.002cm"/>
      <style:text-properties fo:font-size="10pt" style:font-size-asian="10pt" fo:font-weight="bold" style:font-weight-asian="bold"/>
    </style:style>
    <style:style style:name="Table1" style:family="table">
      <style:table-properties table:align="left" style:width="15.84cm" fo:margin-left="0.213cm"/>
    </style:style>
    <style:style style:name="Column1" style:family="table-column">
      <style:table-column-properties style:column-width="3.152cm" style:use-optimal-column-width="false"/>
    </style:style>
    <style:style style:name="Column2" style:family="table-column">
      <style:table-column-properties style:column-width="5.323cm" style:use-optimal-column-width="false"/>
    </style:style>
    <style:style style:name="Column3" style:family="table-column">
      <style:table-column-properties style:column-width="3.152cm" style:use-optimal-column-width="false"/>
    </style:style>
    <style:style style:name="Column4" style:family="table-column">
      <style:table-column-properties style:column-width="4.212cm" style:use-optimal-column-width="false"/>
    </style:style>
    <style:style style:name="Row1" style:family="table-row">
      <style:table-row-properties style:min-row-height="0.873cm" style:use-optimal-row-height="false"/>
    </style:style>
    <style:style style:name="Cell1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" style:family="paragraph" style:parent-style-name="Table_20_Paragraph">
      <style:paragraph-properties fo:line-height="0.427cm" fo:margin-left="0.012cm"/>
    </style:style>
    <style:style style:name="T4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5" style:family="paragraph" style:parent-style-name="Table_20_Paragraph">
      <style:paragraph-properties fo:line-height="0.407cm" fo:margin-top="0.004cm" fo:margin-left="0.012cm"/>
    </style:style>
    <style:style style:name="T5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2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6" style:family="paragraph" style:parent-style-name="Table_20_Paragraph">
      <style:paragraph-properties fo:margin-left="0cm"/>
    </style:style>
    <style:style style:name="T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2" style:family="table-row">
      <style:table-row-properties style:min-row-height="0.873cm" style:use-optimal-row-height="false"/>
    </style:style>
    <style:style style:name="Cell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" style:family="paragraph" style:parent-style-name="Table_20_Paragraph">
      <style:paragraph-properties fo:line-height="0.423cm" fo:margin-left="0.012cm" fo:margin-right="0.325cm"/>
    </style:style>
    <style:style style:name="T7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7_2" style:family="text">
      <style:text-properties fo:letter-spacing="-0.007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8" style:family="paragraph" style:parent-style-name="Table_20_Paragraph">
      <style:paragraph-properties fo:margin-left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" style:family="paragraph" style:parent-style-name="Table_20_Paragraph">
      <style:paragraph-properties fo:line-height="0.427cm" fo:margin-left="0.014cm"/>
    </style:style>
    <style:style style:name="T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_2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9_3" style:family="text">
      <style:text-properties fo:letter-spacing="-0.007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" style:family="paragraph" style:parent-style-name="Table_20_Paragraph">
      <style:paragraph-properties fo:margin-left="0cm"/>
    </style:style>
    <style:style style:name="T1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11" style:family="paragraph" style:parent-style-name="Table_20_Paragraph">
      <style:paragraph-properties fo:margin-left="0cm"/>
    </style:style>
    <style:style style:name="T1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3" style:family="table-row">
      <style:table-row-properties style:min-row-height="1.296cm" style:use-optimal-row-height="false"/>
    </style:style>
    <style:style style:name="Cell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2" style:family="paragraph" style:parent-style-name="Table_20_Paragraph">
      <style:paragraph-properties fo:line-height="95%" fo:margin-left="0.012cm"/>
    </style:style>
    <style:style style:name="T12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13" style:family="paragraph" style:parent-style-name="Table_20_Paragraph">
      <style:paragraph-properties fo:line-height="0.407cm" fo:margin-top="0.005cm" fo:margin-left="0.012cm"/>
    </style:style>
    <style:style style:name="T13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4" style:family="paragraph" style:parent-style-name="Table_20_Paragraph">
      <style:paragraph-properties fo:margin-left="0cm"/>
    </style:style>
    <style:style style:name="T1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5" style:family="paragraph" style:parent-style-name="Table_20_Paragraph">
      <style:paragraph-properties fo:line-height="95%" fo:margin-left="0.014cm"/>
    </style:style>
    <style:style style:name="T1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5_2" style:family="text">
      <style:text-properties fo:letter-spacing="-0.028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6" style:family="paragraph" style:parent-style-name="Table_20_Paragraph">
      <style:paragraph-properties fo:margin-left="0cm"/>
    </style:style>
    <style:style style:name="T1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4" style:family="table-row">
      <style:table-row-properties style:min-row-height="2.171cm" style:use-optimal-row-height="false"/>
    </style:style>
    <style:style style:name="Cell1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7" style:family="paragraph" style:parent-style-name="Table_20_Paragraph">
      <style:paragraph-properties fo:line-height="98%" fo:margin-left="0.012cm" fo:margin-right="0.325cm"/>
    </style:style>
    <style:style style:name="T1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7_2" style:family="text">
      <style:text-properties fo:letter-spacing="-0.028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7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8" style:family="paragraph" style:parent-style-name="Table_20_Paragraph">
      <style:paragraph-properties fo:margin-left="0cm"/>
    </style:style>
    <style:style style:name="T1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19" style:family="paragraph" style:parent-style-name="Table_20_Paragraph">
      <style:paragraph-properties fo:margin-left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20" style:family="paragraph" style:parent-style-name="Table_20_Paragraph">
      <style:paragraph-properties fo:margin-left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1" style:family="paragraph" style:parent-style-name="Table_20_Paragraph">
      <style:paragraph-properties fo:line-height="97%" fo:margin-left="0.014cm"/>
    </style:style>
    <style:style style:name="T2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1_2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1_6" style:family="text">
      <style:text-properties fo:letter-spacing="-0.016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22" style:family="paragraph" style:parent-style-name="Table_20_Paragraph">
      <style:paragraph-properties fo:line-height="0.407cm" fo:margin-left="0.014cm"/>
    </style:style>
    <style:style style:name="T2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2_2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3" style:family="paragraph" style:parent-style-name="Table_20_Paragraph">
      <style:paragraph-properties fo:margin-left="0cm"/>
    </style:style>
    <style:style style:name="T2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5" style:family="table-row">
      <style:table-row-properties style:min-row-height="2.171cm" style:use-optimal-row-height="false"/>
    </style:style>
    <style:style style:name="Cell1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4" style:family="paragraph" style:parent-style-name="Table_20_Paragraph">
      <style:paragraph-properties fo:line-height="97%" fo:margin-left="0.012cm" fo:margin-right="0.325cm"/>
    </style:style>
    <style:style style:name="T2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4_2" style:family="text">
      <style:text-properties fo:letter-spacing="-0.028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4_4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25" style:family="paragraph" style:parent-style-name="Table_20_Paragraph">
      <style:paragraph-properties fo:line-height="0.407cm" fo:margin-left="0.012cm"/>
    </style:style>
    <style:style style:name="T25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6" style:family="paragraph" style:parent-style-name="Table_20_Paragraph">
      <style:paragraph-properties fo:margin-left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27" style:family="paragraph" style:parent-style-name="Table_20_Paragraph">
      <style:paragraph-properties fo:margin-left="0cm"/>
    </style:style>
    <style:style style:name="T2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2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17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8" style:family="paragraph" style:parent-style-name="Table_20_Paragraph">
      <style:paragraph-properties fo:line-height="98%" fo:margin-left="0.014cm"/>
    </style:style>
    <style:style style:name="T28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_3" style:family="text">
      <style:text-properties fo:letter-spacing="-0.028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2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1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29" style:family="paragraph" style:parent-style-name="Table_20_Paragraph">
      <style:paragraph-properties fo:margin-left="0cm"/>
    </style:style>
    <style:style style:name="T2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30" style:family="paragraph" style:parent-style-name="Table_20_Paragraph">
      <style:paragraph-properties fo:margin-left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31" style:family="paragraph" style:parent-style-name="Table_20_Paragraph">
      <style:paragraph-properties fo:margin-left="0cm"/>
    </style:style>
    <style:style style:name="T3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6" style:family="table-row">
      <style:table-row-properties style:min-row-height="1.431cm" style:use-optimal-row-height="false"/>
    </style:style>
    <style:style style:name="Cell1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2" style:family="paragraph" style:parent-style-name="Table_20_Paragraph">
      <style:paragraph-properties fo:line-height="98%" fo:margin-top="0.007cm" fo:margin-left="0.012cm" fo:margin-right="0.78cm"/>
    </style:style>
    <style:style style:name="T3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2_2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2_3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P33" style:family="paragraph" style:parent-style-name="Table_20_Paragraph">
      <style:paragraph-properties fo:line-height="0.432cm" fo:margin-left="0.012cm"/>
    </style:style>
    <style:style style:name="T33_1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2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4" style:family="paragraph" style:parent-style-name="Table_20_Paragraph">
      <style:paragraph-properties fo:margin-left="0cm"/>
    </style:style>
    <style:style style:name="T3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2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5" style:family="paragraph" style:parent-style-name="Table_20_Paragraph">
      <style:paragraph-properties fo:line-height="98%" fo:margin-left="0.014cm"/>
    </style:style>
    <style:style style:name="T3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_2" style:family="text">
      <style:text-properties fo:letter-spacing="-0.028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5_5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2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6" style:family="paragraph" style:parent-style-name="Table_20_Paragraph">
      <style:paragraph-properties fo:margin-left="0cm"/>
    </style:style>
    <style:style style:name="T3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3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7" style:family="table-row">
      <style:table-row-properties style:min-row-height="0.952cm" style:use-optimal-row-height="false"/>
    </style:style>
    <style:style style:name="Cell2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7" style:family="paragraph" style:parent-style-name="Table_20_Paragraph">
      <style:paragraph-properties fo:margin-left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2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8" style:family="paragraph" style:parent-style-name="Table_20_Paragraph">
      <style:paragraph-properties fo:margin-left="0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2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39" style:family="paragraph" style:parent-style-name="Table_20_Paragraph">
      <style:paragraph-properties fo:line-height="0.427cm" fo:margin-left="0.014cm"/>
    </style:style>
    <style:style style:name="T3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9_2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39_3" style:family="text">
      <style:text-properties fo:letter-spacing="-0.009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2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0" style:family="paragraph" style:parent-style-name="Table_20_Paragraph">
      <style:paragraph-properties fo:margin-left="0cm"/>
    </style:style>
    <style:style style:name="T4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41" style:family="paragraph" style:parent-style-name="Normal">
      <style:paragraph-properties fo:margin-top="0.048cm"/>
      <style:text-properties fo:font-size="10pt" style:font-size-asian="10pt" fo:font-weight="bold" style:font-weight-asian="bold"/>
    </style:style>
    <style:style style:name="Table2" style:family="table">
      <style:table-properties table:align="left" style:width="16cm" fo:margin-left="0.213cm"/>
    </style:style>
    <style:style style:name="Column5" style:family="table-column">
      <style:table-column-properties style:column-width="3.522cm" style:use-optimal-column-width="false"/>
    </style:style>
    <style:style style:name="Column6" style:family="table-column">
      <style:table-column-properties style:column-width="12.478cm" style:use-optimal-column-width="false"/>
    </style:style>
    <style:style style:name="Row8" style:family="table-row">
      <style:table-row-properties style:min-row-height="0.609cm" style:use-optimal-row-height="false"/>
    </style:style>
    <style:style style:name="Cell27" style:family="table-cell">
      <style:table-cell-properties fo:background-color="#d9d9d9" style:vertical-align="top" fo:border-top="#000000 0.026cm solid" fo:border-bottom="#000000 0.026cm solid" fo:border-left="#000000 0.026cm solid" fo:border-right="#000000 0.026cm solid" fo:wrap-option="wrap"/>
    </style:style>
    <style:style style:name="P42" style:family="paragraph" style:parent-style-name="Table_20_Paragraph">
      <style:paragraph-properties fo:line-height="0.427cm" fo:margin-left="0.012cm"/>
    </style:style>
    <style:style style:name="T4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2_2" style:family="text">
      <style:text-properties fo:letter-spacing="-0.016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42_3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Row9" style:family="table-row">
      <style:table-row-properties style:min-row-height="0.725cm" style:use-optimal-row-height="false"/>
    </style:style>
    <style:style style:name="Cell28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3" style:family="paragraph" style:parent-style-name="Table_20_Paragraph">
      <style:paragraph-properties fo:line-height="101%" fo:margin-left="0.012cm"/>
    </style:style>
    <style:style style:name="T43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29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44" style:family="paragraph" style:parent-style-name="Normal"/>
    <style:style style:name="T4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45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46" style:family="paragraph" style:parent-style-name="Normal"/>
    <style:style style:name="T4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6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6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47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48" style:family="paragraph" style:parent-style-name="Normal"/>
    <style:style style:name="T4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49" style:family="paragraph" style:parent-style-name="Normal">
      <style:paragraph-properties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4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50" style:family="paragraph" style:parent-style-name="Normal">
      <style:paragraph-properties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0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51" style:family="paragraph" style:parent-style-name="Normal">
      <style:paragraph-properties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1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5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52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P53" style:family="paragraph" style:parent-style-name="Normal"/>
    <style:style style:name="T5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53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10" style:family="table-row">
      <style:table-row-properties style:min-row-height="0.99cm" style:use-optimal-row-height="false"/>
    </style:style>
    <style:style style:name="Cell30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4" style:family="paragraph" style:parent-style-name="Table_20_Paragraph">
      <style:paragraph-properties fo:margin-left="0cm"/>
    </style:style>
    <style:style style:name="T54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31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55" style:family="paragraph" style:parent-style-name="Normal"/>
    <style:style style:name="T5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2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3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4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5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5_5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56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57" style:family="paragraph" style:parent-style-name="Normal"/>
    <style:style style:name="T5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2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7_3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58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59" style:family="paragraph" style:parent-style-name="Normal"/>
    <style:style style:name="T5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9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9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9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9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59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60" style:family="paragraph" style:parent-style-name="List_20_Paragraph">
      <style:paragraph-properties fo:text-indent="-0.635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0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0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0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0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61" style:family="paragraph" style:parent-style-name="List_20_Paragraph">
      <style:paragraph-properties fo:text-indent="-0.635cm" fo:margin-left="1.27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2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3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10" style:family="text">
      <style:text-properties fo:color="#000000" style:font-name="Arial" fo:font-size="11pt" style:font-name-asian="Arial" style:font-size-asian="11pt" style:font-name-complex="Arial" style:font-size-complex="11pt" fo:language="zxx" fo:language-asian="en" fo:language-complex="ar" fo:country="none" fo:country-asian="US" fo:country-complex="SA"/>
    </style:style>
    <style:style style:name="T61_11" style:family="text">
      <style:text-properties fo:color="#000000" style:font-name="Arial" fo:font-size="11pt" style:font-name-asian="Arial" style:font-size-asian="11pt" style:font-name-complex="Arial" style:font-size-complex="11pt" fo:language="zxx" fo:language-asian="en" fo:language-complex="ar" fo:country="none" fo:country-asian="US" fo:country-complex="SA"/>
    </style:style>
    <style:style style:name="T61_12" style:family="text">
      <style:text-properties fo:color="#000000" style:font-name="Arial" fo:font-size="11pt" style:font-name-asian="Arial" style:font-size-asian="11pt" style:font-name-complex="Arial" style:font-size-complex="11pt" fo:language="zxx" fo:language-asian="en" fo:language-complex="ar" fo:country="none" fo:country-asian="US" fo:country-complex="SA"/>
    </style:style>
    <style:style style:name="T61_13" style:family="text">
      <style:text-properties fo:color="#000000" style:font-name="Arial" fo:font-size="11pt" style:font-name-asian="Arial" style:font-size-asian="11pt" style:font-name-complex="Arial" style:font-size-complex="11pt" fo:language="zxx" fo:language-asian="en" fo:language-complex="ar" fo:country="none" fo:country-asian="US" fo:country-complex="SA"/>
    </style:style>
    <style:style style:name="T61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1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62" style:family="paragraph" style:parent-style-name="List_20_Paragraph">
      <style:paragraph-properties fo:text-indent="-0.635cm" fo:margin-left="1.27cm"/>
    </style:style>
    <style:style style:name="T62_1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2" style:family="text">
      <style:text-properties fo:font-style="italic" style:font-style-asian="italic" style:font-style-complex="italic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6" style:family="text"/>
    <style:style style:name="T62_7" style:family="text" style:parent-style-name="Internet_20_link">
      <style:text-properties fo:color="#0000ff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62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9" style:family="text"/>
    <style:style style:name="T62_10" style:family="text" style:parent-style-name="Internet_20_link">
      <style:text-properties fo:color="#0000ff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62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14" style:family="text"/>
    <style:style style:name="T62_15" style:family="text" style:parent-style-name="Internet_20_link">
      <style:text-properties fo:color="#0000ff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style:text-underline-style="solid" style:text-underline-color="font-color"/>
    </style:style>
    <style:style style:name="T62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2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63" style:family="paragraph" style:parent-style-name="Normal"/>
    <style:style style:name="T6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64" style:family="paragraph" style:parent-style-name="Normal"/>
    <style:style style:name="T6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4_2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65" style:family="paragraph" style:parent-style-name="Normal">
      <style:paragraph-properties fo:margin-left="0.635cm"/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66" style:family="paragraph" style:parent-style-name="Normal"/>
    <style:style style:name="T6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2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3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3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6_3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1" style:family="table-row">
      <style:table-row-properties style:min-row-height="3.6cm" style:use-optimal-row-height="false"/>
    </style:style>
    <style:style style:name="Cell32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7" style:family="paragraph" style:parent-style-name="Table_20_Paragraph">
      <style:paragraph-properties fo:break-before="page" fo:line-height="0.427cm" fo:margin-left="0.012cm"/>
    </style:style>
    <style:style style:name="T67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3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68" style:family="paragraph" style:parent-style-name="Normal"/>
    <style:style style:name="T6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2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3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3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3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68_3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69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70" style:family="paragraph" style:parent-style-name="Normal"/>
    <style:style style:name="T70_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0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1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2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0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2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3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4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5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6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7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8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39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40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41" style:family="text">
      <style:text-properties fo:color="#0000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4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4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0_4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12" style:family="table-row">
      <style:table-row-properties style:min-row-height="1.741cm" style:use-optimal-row-height="false"/>
    </style:style>
    <style:style style:name="Cell3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1" style:family="paragraph" style:parent-style-name="Table_20_Paragraph">
      <style:paragraph-properties fo:line-height="0.427cm" fo:margin-left="0.012cm"/>
    </style:style>
    <style:style style:name="T71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3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72" style:family="paragraph" style:parent-style-name="Table_20_Paragraph">
      <style:paragraph-properties fo:margin-left="0.039cm"/>
    </style:style>
    <style:style style:name="T72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72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72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72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72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72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72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72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P73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74" style:family="paragraph" style:parent-style-name="Normal"/>
    <style:style style:name="T74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4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75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76" style:family="paragraph" style:parent-style-name="Normal"/>
    <style:style style:name="T76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6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6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6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76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able3" style:family="table">
      <style:table-properties table:align="left" style:width="12.139cm" fo:margin-left="0cm"/>
    </style:style>
    <style:style style:name="Column7" style:family="table-column">
      <style:table-column-properties style:column-width="9.211cm" style:use-optimal-column-width="false"/>
    </style:style>
    <style:style style:name="Column8" style:family="table-column">
      <style:table-column-properties style:column-width="2.499cm" style:use-optimal-column-width="false"/>
    </style:style>
    <style:style style:name="Column9" style:family="table-column">
      <style:table-column-properties style:column-width="0.429cm" style:use-optimal-column-width="false"/>
    </style:style>
    <style:style style:name="Row13" style:family="table-row">
      <style:table-row-properties style:min-row-height="0.512cm" style:use-optimal-row-height="false"/>
    </style:style>
    <style:style style:name="Cell36" style:family="table-cell">
      <style:table-cell-properties fo:background-color="#d0d0d0" style:vertical-align="middle" fo:border-top="#000000 0.035cm solid" fo:border-bottom="#000000 0.035cm solid" fo:padding-left="0.19cm" fo:border-left="#000000 0.035cm solid" fo:padding-right="0.19cm" fo:border-right="#000000 0.018cm solid" fo:wrap-option="wrap"/>
    </style:style>
    <style:style style:name="P77" style:family="paragraph" style:parent-style-name="Normal">
      <style:paragraph-properties style:text-autospace="ideograph-alpha" fo:text-align="center" fo:orphans="2" fo:widows="2"/>
    </style:style>
    <style:style style:name="T77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text-underline-style="solid" style:text-underline-color="font-color"/>
    </style:style>
    <style:style style:name="Cell37" style:family="table-cell">
      <style:table-cell-properties fo:background-color="#d0d0d0" style:vertical-align="middle" fo:border-top="#000000 0.035cm solid" fo:border-bottom="#000000 0.035cm solid" fo:padding-left="0.19cm" fo:border-left="#000000 0.018cm solid" fo:padding-right="0.19cm" fo:border-right="#000000 0.035cm solid" fo:wrap-option="no-wrap"/>
    </style:style>
    <style:style style:name="P78" style:family="paragraph" style:parent-style-name="Normal">
      <style:paragraph-properties style:text-autospace="ideograph-alpha" fo:text-align="center" fo:orphans="2" fo:widows="2"/>
    </style:style>
    <style:style style:name="T7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text-underline-style="solid" style:text-underline-color="font-color"/>
    </style:style>
    <style:style style:name="Row14" style:family="table-row">
      <style:table-row-properties style:min-row-height="0.529cm" style:use-optimal-row-height="false"/>
    </style:style>
    <style:style style:name="Cell38" style:family="table-cell">
      <style:table-cell-properties style:vertical-align="middle" fo:border-top="#000000 0.035cm solid" fo:border-bottom="#000000 0.035cm solid" fo:padding-left="0.19cm" fo:border-left="#000000 0.035cm solid" fo:padding-right="0.19cm" fo:border-right="#000000 0.018cm solid" fo:wrap-option="wrap"/>
    </style:style>
    <style:style style:name="P79" style:family="paragraph" style:parent-style-name="Normal">
      <style:paragraph-properties style:text-autospace="ideograph-alpha" fo:orphans="2" fo:widows="2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text-underline-style="solid" style:text-underline-color="font-color"/>
    </style:style>
    <style:style style:name="Cell39" style:family="table-cell">
      <style:table-cell-properties style:vertical-align="middle" fo:border-top="#000000 0.035cm solid" fo:border-bottom="#000000 0.035cm solid" fo:padding-left="0.19cm" fo:border-left="#000000 0.018cm solid" fo:padding-right="0.19cm" fo:border-right="#000000 0.035cm solid" fo:wrap-option="wrap"/>
    </style:style>
    <style:style style:name="P80" style:family="paragraph" style:parent-style-name="Normal">
      <style:paragraph-properties style:text-autospace="ideograph-alpha" fo:orphans="2" fo:widows="2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text-underline-style="solid" style:text-underline-color="font-color"/>
    </style:style>
    <style:style style:name="Cell40" style:family="table-cell">
      <style:table-cell-properties style:vertical-align="bottom" fo:padding-left="0.19cm" fo:padding-right="0.19cm" fo:wrap-option="no-wrap"/>
    </style:style>
    <style:style style:name="P81" style:family="paragraph" style:parent-style-name="Normal">
      <style:paragraph-properties style:text-autospace="ideograph-alpha" fo:text-align="center" fo:orphans="2" fo:widows="2"/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text-underline-style="solid" style:text-underline-color="font-color"/>
    </style:style>
    <style:style style:name="Row15" style:family="table-row">
      <style:table-row-properties style:min-row-height="0.512cm" style:use-optimal-row-height="false"/>
    </style:style>
    <style:style style:name="Cell41" style:family="table-cell">
      <style:table-cell-properties style:vertical-align="bottom" fo:border-bottom="#000000 0.018cm solid" fo:padding-left="0.19cm" fo:border-left="#000000 0.035cm solid" fo:padding-right="0.19cm" fo:border-right="#000000 0.018cm solid" fo:wrap-option="no-wrap"/>
    </style:style>
    <style:style style:name="P82" style:family="paragraph" style:parent-style-name="Normal">
      <style:paragraph-properties style:text-autospace="ideograph-alpha" fo:orphans="2" fo:widows="2"/>
    </style:style>
    <style:style style:name="T8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2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83" style:family="paragraph" style:parent-style-name="Normal">
      <style:paragraph-properties style:text-autospace="ideograph-alpha" fo:orphans="2" fo:widows="2"/>
    </style:style>
    <style:style style:name="T83_1" style:family="text">
      <style:text-properties fo:color="#000000" style:font-name="Aptos Narrow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83_2" style:family="text">
      <style:text-properties fo:color="#000000" style:font-name="Aptos Narrow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83_3" style:family="text">
      <style:text-properties fo:color="#000000" style:font-name="Aptos Narrow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43" style:family="table-cell">
      <style:table-cell-properties style:vertical-align="middle" fo:padding-left="0.19cm" fo:padding-right="0.19cm" fo:wrap-option="wrap"/>
    </style:style>
    <style:style style:name="P84" style:family="paragraph" style:parent-style-name="Normal">
      <style:paragraph-properties style:text-autospace="ideograph-alpha" fo:orphans="2" fo:widows="2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Row16" style:family="table-row">
      <style:table-row-properties style:min-row-height="0.512cm" style:use-optimal-row-height="false"/>
    </style:style>
    <style:style style:name="Cell44" style:family="table-cell">
      <style:table-cell-properties style:vertical-align="bottom" fo:border-bottom="#000000 0.018cm solid" fo:padding-left="0.19cm" fo:border-left="#000000 0.035cm solid" fo:padding-right="0.19cm" fo:border-right="#000000 0.018cm solid" fo:wrap-option="no-wrap"/>
    </style:style>
    <style:style style:name="P85" style:family="paragraph" style:parent-style-name="Normal">
      <style:paragraph-properties style:text-autospace="ideograph-alpha" fo:orphans="2" fo:widows="2"/>
    </style:style>
    <style:style style:name="T85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5" style:family="table-cell">
      <style:table-cell-properties style:vertical-align="bottom" fo:border-bottom="#000000 0.018cm solid" fo:padding-left="0.19cm" fo:padding-right="0.19cm" fo:border-right="#000000 0.018cm solid" fo:wrap-option="no-wrap"/>
    </style:style>
    <style:style style:name="P86" style:family="paragraph" style:parent-style-name="Normal">
      <style:paragraph-properties style:text-autospace="ideograph-alpha" fo:orphans="2" fo:widows="2"/>
    </style:style>
    <style:style style:name="T86_1" style:family="text">
      <style:text-properties fo:color="#000000" style:font-name="Aptos Narrow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86_2" style:family="text">
      <style:text-properties fo:color="#000000" style:font-name="Aptos Narrow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86_3" style:family="text">
      <style:text-properties fo:color="#000000" style:font-name="Aptos Narrow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86_4" style:family="text">
      <style:text-properties fo:color="#000000" style:font-name="Aptos Narrow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Cell46" style:family="table-cell">
      <style:table-cell-properties style:vertical-align="middle" fo:padding-left="0.19cm" fo:padding-right="0.19cm" fo:wrap-option="wrap"/>
    </style:style>
    <style:style style:name="P87" style:family="paragraph" style:parent-style-name="Normal">
      <style:paragraph-properties style:text-autospace="ideograph-alpha" fo:orphans="2" fo:widows="2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Row17" style:family="table-row">
      <style:table-row-properties style:min-row-height="0.512cm" style:use-optimal-row-height="false"/>
    </style:style>
    <style:style style:name="Cell47" style:family="table-cell">
      <style:table-cell-properties style:vertical-align="bottom" fo:padding-left="0.19cm" fo:border-left="#000000 0.035cm solid" fo:padding-right="0.19cm" fo:border-right="#000000 0.018cm solid" fo:wrap-option="no-wrap"/>
    </style:style>
    <style:style style:name="P88" style:family="paragraph" style:parent-style-name="Normal">
      <style:paragraph-properties style:text-autospace="ideograph-alpha" fo:orphans="2" fo:widows="2"/>
    </style:style>
    <style:style style:name="T88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8" style:family="table-cell">
      <style:table-cell-properties style:vertical-align="bottom" fo:padding-left="0.19cm" fo:padding-right="0.19cm" fo:border-right="#000000 0.018cm solid" fo:wrap-option="no-wrap"/>
    </style:style>
    <style:style style:name="P89" style:family="paragraph" style:parent-style-name="Normal">
      <style:paragraph-properties style:text-autospace="ideograph-alpha" fo:orphans="2" fo:widows="2"/>
    </style:style>
    <style:style style:name="T89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/>
    </style:style>
    <style:style style:name="Cell49" style:family="table-cell">
      <style:table-cell-properties style:vertical-align="middle" fo:padding-left="0.19cm" fo:padding-right="0.19cm" fo:wrap-option="wrap"/>
    </style:style>
    <style:style style:name="P90" style:family="paragraph" style:parent-style-name="Normal">
      <style:paragraph-properties style:text-autospace="ideograph-alpha" fo:orphans="2" fo:widows="2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Row18" style:family="table-row">
      <style:table-row-properties style:min-row-height="0.512cm" style:use-optimal-row-height="false"/>
    </style:style>
    <style:style style:name="Cell50" style:family="table-cell">
      <style:table-cell-properties fo:background-color="#d0d0d0" style:vertical-align="bottom" fo:border-top="#000000 0.035cm solid" fo:border-bottom="#000000 0.035cm solid" fo:padding-left="0.19cm" fo:border-left="#000000 0.035cm solid" fo:padding-right="0.19cm" fo:border-right="#000000 0.018cm solid" fo:wrap-option="no-wrap"/>
    </style:style>
    <style:style style:name="P91" style:family="paragraph" style:parent-style-name="Normal">
      <style:paragraph-properties style:text-autospace="ideograph-alpha" fo:orphans="2" fo:widows="2"/>
    </style:style>
    <style:style style:name="T91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text-underline-style="solid" style:text-underline-color="font-color"/>
    </style:style>
    <style:style style:name="Cell51" style:family="table-cell">
      <style:table-cell-properties fo:background-color="#d0d0d0" style:vertical-align="bottom" fo:border-top="#000000 0.035cm solid" fo:border-bottom="#000000 0.035cm solid" fo:padding-left="0.19cm" fo:padding-right="0.19cm" fo:border-right="#000000 0.018cm solid" fo:wrap-option="no-wrap"/>
    </style:style>
    <style:style style:name="P92" style:family="paragraph" style:parent-style-name="Normal">
      <style:paragraph-properties style:text-autospace="ideograph-alpha" fo:orphans="2" fo:widows="2"/>
    </style:style>
    <style:style style:name="T92_1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text-underline-style="solid" style:text-underline-color="font-color"/>
    </style:style>
    <style:style style:name="T92_2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text-underline-style="solid" style:text-underline-color="font-color"/>
    </style:style>
    <style:style style:name="T92_3" style:family="text">
      <style:text-properties fo:color="#000000" style:font-name="Arial" fo:font-size="11pt" style:font-name-asian="Times New Roman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text-underline-style="solid" style:text-underline-color="font-color"/>
    </style:style>
    <style:style style:name="Cell52" style:family="table-cell">
      <style:table-cell-properties style:vertical-align="middle" fo:padding-left="0.19cm" fo:padding-right="0.19cm" fo:wrap-option="wrap"/>
    </style:style>
    <style:style style:name="P93" style:family="paragraph" style:parent-style-name="Normal">
      <style:paragraph-properties style:text-autospace="ideograph-alpha" fo:orphans="2" fo:widows="2"/>
      <style:text-properties style:font-name="Arial" fo:font-size="10pt" style:font-name-asian="Times New Roman" style:font-size-asian="10pt" style:font-name-complex="Arial" style:font-size-complex="10pt" fo:language="en" fo:language-asian="en" fo:language-complex="ar" fo:country="US" fo:country-asian="US" fo:country-complex="SA"/>
    </style:style>
    <style:style style:name="P94" style:family="paragraph" style:parent-style-name="Table_20_Paragraph">
      <style:paragraph-properties fo:line-height="98%" fo:margin-top="0.448cm" fo:margin-left="0.039cm"/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Row19" style:family="table-row">
      <style:table-row-properties style:min-row-height="3.918cm" style:use-optimal-row-height="false"/>
    </style:style>
    <style:style style:name="Cell53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5" style:family="paragraph" style:parent-style-name="Table_20_Paragraph">
      <style:paragraph-properties fo:line-height="0.427cm" fo:margin-left="0.012cm"/>
    </style:style>
    <style:style style:name="T95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4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96" style:family="paragraph" style:parent-style-name="Table_20_Paragraph">
      <style:paragraph-properties fo:line-height="0.455cm" fo:margin-left="0.039cm"/>
    </style:style>
    <style:style style:name="T96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2" style:family="text">
      <style:text-properties fo:letter-spacing="0.011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4" style:family="text">
      <style:text-properties fo:letter-spacing="0.01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6" style:family="text">
      <style:text-properties fo:letter-spacing="0.056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7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8" style:family="text">
      <style:text-properties fo:letter-spacing="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9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10" style:family="text">
      <style:text-properties fo:letter-spacing="0.026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1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12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1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1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15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16" style:family="text">
      <style:text-properties fo:letter-spacing="-0.016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6_17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97" style:family="paragraph" style:parent-style-name="Table_20_Paragraph">
      <style:paragraph-properties fo:text-indent="0cm" fo:line-height="99%" fo:margin-left="0.039cm" fo:margin-right="0.425cm">
        <style:tab-stops>
          <style:tab-stop style:type="left" style:leader-style="none" style:position="0.848cm"/>
        </style:tab-stops>
      </style:paragraph-properties>
      <style:text-properties fo:background-color="#ffff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97_1" style:family="text">
      <style:text-properties fo:background-color="#ffff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 style:font-weight-complex="bold"/>
    </style:style>
    <style:style style:name="T97_2" style:family="text">
      <style:text-properties fo:background-color="#ffff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97_3" style:family="text">
      <style:text-properties fo:background-color="#ffff00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97_4" style:family="text">
      <style:text-properties fo:background-color="#ffff00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7_5" style:family="text">
      <style:text-properties fo:letter-spacing="-0.004cm" fo:background-color="#ffff00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7_6" style:family="text">
      <style:text-properties fo:background-color="#ffff00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98" style:family="paragraph" style:parent-style-name="Table_20_Paragraph">
      <style:paragraph-properties fo:text-indent="0cm" fo:line-height="99%" fo:margin-left="0.039cm" fo:margin-right="0.109cm">
        <style:tab-stops>
          <style:tab-stop style:type="left" style:leader-style="none" style:position="0.848cm"/>
        </style:tab-stops>
      </style:paragraph-properties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98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8_2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99" style:family="paragraph" style:parent-style-name="Table_20_Paragraph">
      <style:paragraph-properties fo:text-indent="0cm" fo:margin-left="0.039cm" fo:margin-right="1.242cm">
        <style:tab-stops>
          <style:tab-stop style:type="left" style:leader-style="none" style:position="0.848cm"/>
        </style:tab-stops>
      </style:paragraph-properties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9_1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9_2" style:family="text">
      <style:text-properties fo:letter-spacing="-0.009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9_3" style:family="text">
      <style:text-properties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T99_4" style:family="text"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100" style:family="paragraph" style:parent-style-name="Table_20_Paragraph">
      <style:paragraph-properties fo:margin-left="0.039cm" fo:margin-right="1.242cm">
        <style:tab-stops>
          <style:tab-stop style:type="left" style:leader-style="none" style:position="0.848cm"/>
        </style:tab-stops>
      </style:paragraph-properties>
      <style:text-properties fo:letter-spacing="-0.004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/>
    </style:style>
    <style:style style:name="P101" style:family="paragraph" style:parent-style-name="Normal"/>
    <style:style style:name="T101_1" style:family="text">
      <style:text-properties style:font-name="Segoe UI Emoji" fo:font-size="11pt" style:font-name-asian="Arial" style:font-size-asian="11pt" style:font-name-complex="Segoe UI Emoji" style:font-size-complex="11pt" fo:language="en" fo:language-asian="en" fo:language-complex="ar" fo:country="US" fo:country-asian="US" fo:country-complex="SA"/>
    </style:style>
    <style:style style:name="T101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1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01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01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01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01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01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T101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GB" fo:country-asian="US" fo:country-complex="SA"/>
    </style:style>
    <style:style style:name="Row20" style:family="table-row">
      <style:table-row-properties style:min-row-height="3.602cm" style:use-optimal-row-height="false"/>
    </style:style>
    <style:style style:name="Cell55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2" style:family="paragraph" style:parent-style-name="Table_20_Paragraph">
      <style:paragraph-properties fo:line-height="0.46cm" fo:margin-left="0cm"/>
    </style:style>
    <style:style style:name="T102_1" style:family="text">
      <style:text-properties fo:letter-spacing="-0.007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02_2" style:family="text">
      <style:text-properties fo:letter-spacing="-0.007cm" style:font-name="Arial" fo:font-size="12pt" style:font-name-asian="Arial" style:font-size-asian="12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6" style:family="table-cell">
      <style:table-cell-properties style:vertical-align="top" fo:border-top="#000000 0.026cm solid" fo:border-bottom="#000000 0.026cm solid" fo:border-left="#000000 0.026cm solid" fo:border-right="#000000 0.026cm solid" fo:wrap-option="wrap"/>
    </style:style>
    <style:style style:name="P103" style:family="paragraph" style:parent-style-name="Normal"/>
    <style:style style:name="T103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3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3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3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3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3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3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3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3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3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104" style:family="paragraph" style:parent-style-name="Normal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105" style:family="paragraph" style:parent-style-name="Normal"/>
    <style:style style:name="T105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5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5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5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5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5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Row21" style:family="table-row">
      <style:table-row-properties style:min-row-height="4.225cm" style:use-optimal-row-height="false"/>
    </style:style>
    <style:style style:name="Cell57" style:family="table-cell">
      <style:table-cell-properties style:vertical-align="top" fo:border-top="#000000 0.026cm solid" fo:border-bottom="#000000 0.035cm solid" fo:border-left="#000000 0.026cm solid" fo:border-right="#000000 0.026cm solid" fo:wrap-option="wrap"/>
    </style:style>
    <style:style style:name="P106" style:family="paragraph" style:parent-style-name="Table_20_Paragraph">
      <style:paragraph-properties fo:line-height="95%" fo:margin-left="0.012cm" fo:margin-right="-0.039cm"/>
    </style:style>
    <style:style style:name="T106_1" style:family="text">
      <style:text-properties fo:letter-spacing="-0.004cm"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T106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 fo:font-weight="bold" style:font-weight-asian="bold"/>
    </style:style>
    <style:style style:name="Cell58" style:family="table-cell">
      <style:table-cell-properties style:vertical-align="top" fo:border-top="#000000 0.026cm solid" fo:border-bottom="#000000 0.035cm solid" fo:border-left="#000000 0.026cm solid" fo:border-right="#000000 0.026cm solid" fo:wrap-option="wrap"/>
    </style:style>
    <style:style style:name="P107" style:family="paragraph" style:parent-style-name="Normal"/>
    <style:style style:name="T107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1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7_2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108" style:family="paragraph" style:parent-style-name="Normal"/>
    <style:style style:name="T108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7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8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9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10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1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12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13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14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15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T108_16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109" style:family="paragraph" style:parent-style-name="Normal"/>
    <style:style style:name="T109_1" style:family="text">
      <style:text-properties style:font-name="Arial" fo:font-size="11pt" style:font-name-asian="Arial" style:font-size-asian="11pt" style:font-name-complex="Arial" style:font-size-complex="11pt" fo:language="en" fo:language-asian="en" fo:language-complex="ar" fo:country="US" fo:country-asian="US" fo:country-complex="SA"/>
    </style:style>
    <style:style style:name="P110" style:family="paragraph" style:parent-style-name="Normal">
      <style:paragraph-properties fo:margin-top="0.452cm"/>
      <style:text-properties fo:font-size="12pt" style:font-size-asian="12pt" fo:font-weight="bold" style:font-weight-asian="bold"/>
    </style:style>
  </office:automatic-styles>
  <office:body>
    <office:text>
      <text:p text:style-name="P1"><text:span text:style-name="T1_1">BUSINESS</text:span><text:span text:style-name="T1_2"><text:s/></text:span><text:span text:style-name="T1_3">CASE</text:span><text:span text:style-name="T1_4"><text:s/></text:span><text:span text:style-name="T1_5">ADDENDUM</text:span></text:p>
      <text:p text:style-name="P2"/>
      <text:p text:style-name="P3"/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4"><text:span text:style-name="T4_1">PROGRAMME</text:span></text:p>
            <text:p text:style-name="P5"><text:span text:style-name="T5_1">TITLE</text:span></text:p>
          </table:table-cell>
          <table:table-cell table:style-name="Cell2" table:number-columns-spanned="3">
            <text:p text:style-name="P6"><text:span text:style-name="T6_1">National<text:s/>Governance<text:s/>Programme<text:s/>(NGP)</text:span></text:p>
          </table:table-cell>
          <table:covered-table-cell/>
          <table:covered-table-cell/>
        </table:table-row>
        <table:table-row table:style-name="Row2">
          <table:table-cell table:style-name="Cell3">
            <text:p text:style-name="P7"><text:span text:style-name="T7_1">Directorate/<text:s/></text:span><text:span text:style-name="T7_2">Post</text:span></text:p>
          </table:table-cell>
          <table:table-cell table:style-name="Cell4">
            <text:p text:style-name="P8"/>
          </table:table-cell>
          <table:table-cell table:style-name="Cell5">
            <text:p text:style-name="P9"><text:span text:style-name="T9_1">Contact</text:span><text:span text:style-name="T9_2"><text:s/></text:span><text:span text:style-name="T9_3">name</text:span></text:p>
          </table:table-cell>
          <table:table-cell table:style-name="Cell6">
            <text:p text:style-name="P10"><text:span text:style-name="T10_1">Matt<text:s/>Clancy</text:span></text:p>
            <text:p text:style-name="P11"><text:span text:style-name="T11_1">Nusrat<text:s/>Hammad</text:span></text:p>
          </table:table-cell>
        </table:table-row>
        <table:table-row table:style-name="Row3">
          <table:table-cell table:style-name="Cell7">
            <text:p text:style-name="P12"><text:span text:style-name="T12_1">Original<text:s/>programme</text:span></text:p>
            <text:p text:style-name="P13"><text:span text:style-name="T13_1">budget</text:span></text:p>
          </table:table-cell>
          <table:table-cell table:style-name="Cell8">
            <text:p text:style-name="P14"><text:span text:style-name="T14_1">£4,850,000</text:span></text:p>
          </table:table-cell>
          <table:table-cell table:style-name="Cell9">
            <text:p text:style-name="P15"><text:span text:style-name="T15_1">Country<text:s/>or<text:s/>region</text:span><text:span text:style-name="T15_2"><text:s/></text:span><text:span text:style-name="T15_3">targeted</text:span></text:p>
          </table:table-cell>
          <table:table-cell table:style-name="Cell10">
            <text:p text:style-name="P16"><text:span text:style-name="T16_1">Pakistan</text:span></text:p>
          </table:table-cell>
        </table:table-row>
        <table:table-row table:style-name="Row4">
          <table:table-cell table:style-name="Cell11">
            <text:p text:style-name="P17"><text:span text:style-name="T17_1">Cost</text:span><text:span text:style-name="T17_2"><text:s/></text:span><text:span text:style-name="T17_3">extension<text:s/>value<text:s/>(if<text:s/></text:span><text:span text:style-name="T17_4">applicable)</text:span></text:p>
          </table:table-cell>
          <table:table-cell table:style-name="Cell12">
            <text:p text:style-name="P18"><text:span text:style-name="T18_1">£</text:span><text:span text:style-name="T18_2">1</text:span><text:span text:style-name="T18_3">0,15</text:span><text:span text:style-name="T18_4">0,000</text:span></text:p>
            <text:p text:style-name="P19"/>
            <text:p text:style-name="P20"/>
          </table:table-cell>
          <table:table-cell table:style-name="Cell13">
            <text:p text:style-name="P21"><text:span text:style-name="T21_1">Original<text:s/>BC<text:s/></text:span><text:span text:style-name="T21_2">approver<text:s/></text:span><text:span text:style-name="T21_3">(Minister,<text:s/>DG,<text:s/></text:span><text:span text:style-name="T21_4">HoM</text:span><text:span text:style-name="T21_5">,</text:span><text:span text:style-name="T21_6"><text:s/></text:span><text:span text:style-name="T21_7">Director,</text:span></text:p>
            <text:p text:style-name="P22"><text:span text:style-name="T22_1">Dep.</text:span><text:span text:style-name="T22_2"><text:s/>Director)</text:span></text:p>
          </table:table-cell>
          <table:table-cell table:style-name="Cell14">
            <text:p text:style-name="P23"><text:span text:style-name="T23_1">HoM</text:span></text:p>
          </table:table-cell>
        </table:table-row>
        <table:table-row table:style-name="Row5">
          <table:table-cell table:style-name="Cell15">
            <text:p text:style-name="P24"><text:span text:style-name="T24_1">New</text:span><text:span text:style-name="T24_2"><text:s/></text:span><text:span text:style-name="T24_3">increased<text:s/>or<text:s/>reduced<text:s/></text:span><text:span text:style-name="T24_4">programme<text:s/></text:span><text:span text:style-name="T24_5">budget<text:s/>(if</text:span></text:p>
            <text:p text:style-name="P25"><text:span text:style-name="T25_1">applicable)</text:span></text:p>
          </table:table-cell>
          <table:table-cell table:style-name="Cell16">
            <text:p text:style-name="P26"/>
            <text:p text:style-name="P27"><text:span text:style-name="T27_1">£</text:span><text:span text:style-name="T27_2">15</text:span><text:span text:style-name="T27_3">,00</text:span><text:span text:style-name="T27_4">0,000</text:span></text:p>
          </table:table-cell>
          <table:table-cell table:style-name="Cell17">
            <text:p text:style-name="P28"><text:span text:style-name="T28_1">Original<text:s/></text:span><text:span text:style-name="T28_2">programme</text:span><text:span text:style-name="T28_3"><text:s/></text:span><text:span text:style-name="T28_4">start<text:s/>and<text:s/>end<text:s/>dates</text:span></text:p>
          </table:table-cell>
          <table:table-cell table:style-name="Cell18">
            <text:p text:style-name="P29"><text:span text:style-name="T29_1">01<text:s/>Oct<text:s/>2023</text:span></text:p>
            <text:p text:style-name="P30"/>
            <text:p text:style-name="P31"><text:span text:style-name="T31_1">30<text:s/>June<text:s/>2028</text:span></text:p>
          </table:table-cell>
        </table:table-row>
        <table:table-row table:style-name="Row6">
          <table:table-cell table:style-name="Cell19">
            <text:p text:style-name="P32"><text:span text:style-name="T32_1">L</text:span><text:span text:style-name="T32_2">atest<text:s/>AR<text:s/></text:span><text:span text:style-name="T32_3">programme</text:span></text:p>
            <text:p text:style-name="P33"><text:span text:style-name="T33_1">score</text:span></text:p>
          </table:table-cell>
          <table:table-cell table:style-name="Cell20">
            <text:p text:style-name="P34"><text:span text:style-name="T34_1">B</text:span></text:p>
          </table:table-cell>
          <table:table-cell table:style-name="Cell21">
            <text:p text:style-name="P35"><text:span text:style-name="T35_1">New</text:span><text:span text:style-name="T35_2"><text:s/></text:span><text:span text:style-name="T35_3">programme</text:span><text:span text:style-name="T35_4"><text:s/>end<text:s/>date<text:s/>(if<text:s/></text:span><text:span text:style-name="T35_5">applicable)</text:span></text:p>
          </table:table-cell>
          <table:table-cell table:style-name="Cell22">
            <text:p text:style-name="P36"><text:span text:style-name="T36_1">31<text:s/>March<text:s/></text:span><text:span text:style-name="T36_2">2032</text:span></text:p>
          </table:table-cell>
        </table:table-row>
        <table:table-row table:style-name="Row7">
          <table:table-cell table:style-name="Cell23">
            <text:p text:style-name="P37"/>
          </table:table-cell>
          <table:table-cell table:style-name="Cell24">
            <text:p text:style-name="P38"/>
          </table:table-cell>
          <table:table-cell table:style-name="Cell25">
            <text:p text:style-name="P39"><text:span text:style-name="T39_1">Programme</text:span><text:span text:style-name="T39_2"><text:s/></text:span><text:span text:style-name="T39_3">ID</text:span></text:p>
          </table:table-cell>
          <table:table-cell table:style-name="Cell26">
            <text:p text:style-name="P40"><text:span text:style-name="T40_1">301304</text:span></text:p>
          </table:table-cell>
        </table:table-row>
      </table:table>
      <text:p text:style-name="P41"/>
      <table:table table:style-name="Table2">
        <table:table-column table:style-name="Column5"/>
        <table:table-column table:style-name="Column6"/>
        <table:table-row table:style-name="Row8">
          <table:table-cell table:style-name="Cell27" table:number-columns-spanned="2">
            <text:p text:style-name="P42"><text:span text:style-name="T42_1">Detailed</text:span><text:span text:style-name="T42_2"><text:s/></text:span><text:span text:style-name="T42_3">information</text:span></text:p>
          </table:table-cell>
          <table:covered-table-cell/>
        </table:table-row>
        <table:table-row table:style-name="Row9">
          <table:table-cell table:style-name="Cell28">
            <text:p text:style-name="P43"><text:span text:style-name="T43_1">Programme<text:s/>summary</text:span></text:p>
          </table:table-cell>
          <table:table-cell table:style-name="Cell29">
            <text:p text:style-name="P44"><text:span text:style-name="T44_1">The<text:s/>National<text:s/>Governance<text:s/>Programme<text:s/>(NGP)<text:s/>aims<text:s/>to<text:s/>improve<text:s/>coordination,<text:s/>policy<text:s/>delivery,<text:s/>and<text:s/>the<text:s/>effectiveness<text:s/>of<text:s/>government<text:s/>institutions<text:s/>in<text:s/>Pakistan.<text:s/>The<text:s/>programme<text:s/>has<text:s/>a<text:s/>£4.85<text:s/>million<text:s/>approved<text:s/>budget<text:s/>and<text:s/>is<text:s/>delivered<text:s/>through<text:s/>an<text:s/>MoU<text:s/>with<text:s/>UNDP.</text:span></text:p>
            <text:p text:style-name="P45"/>
            <text:p text:style-name="P46"><text:span text:style-name="T46_1">A<text:s/>key<text:s/>part<text:s/>of<text:s/>NGP<text:s/>is<text:s/>supporting<text:s/>macroeconomic<text:s/>reforms<text:s/>through<text:s/>a<text:s/>delivery<text:s/>unit<text:s/>in<text:s/>the<text:s/>Prime<text:s/>Minister’s<text:s/>Office.<text:s/>This<text:s/>unit<text:s/>has<text:s/>developed<text:s/>and<text:s/>coordinated<text:s/>nine<text:s/>economic<text:s/>sector<text:s/>roadmaps,<text:s/>working<text:s/>closely<text:s/>with<text:s/></text:span><text:span text:style-name="T46_2">GoP<text:s/>economic<text:s/></text:span><text:span text:style-name="T46_3">ministries</text:span><text:span text:style-name="T46_4">,<text:s/>and<text:s/>key<text:s/>centre-of-government<text:s/>figures<text:s/>in<text:s/>PMO<text:s/>and<text:s/>Economic<text:s/></text:span><text:span text:style-name="T46_5">Affairs</text:span><text:span text:style-name="T46_6"><text:s/>Department.</text:span></text:p>
            <text:p text:style-name="P47"/>
            <text:p text:style-name="P48"><text:span text:style-name="T48_1">Additionally,<text:s/></text:span><text:span text:style-name="T48_2">NGP<text:s/>has<text:s/>supported</text:span><text:span text:style-name="T48_3"><text:s/>reforms<text:s/>in<text:s/>several<text:s/>thematic<text:s/>areas<text:s/></text:span><text:span text:style-name="T48_4">including:</text:span></text:p>
            <text:list text:style-name="LS9" xml:id="list0">
              <text:list-item>
                <text:p text:style-name="P49"><text:span text:style-name="T49_1">Fiscal<text:s/>space:</text:span><text:span text:style-name="T49_2"><text:s/>technical<text:s/>assistance<text:s/>on<text:s/>provincial<text:s/>pension<text:s/>reform</text:span></text:p>
              </text:list-item>
              <text:list-item>
                <text:p text:style-name="P50"><text:span text:style-name="T50_1">Climate:</text:span><text:span text:style-name="T50_2"><text:s/>coordination<text:s/>of<text:s/>federal<text:s/>reporting<text:s/>on<text:s/>Nationally<text:s/>Determined<text:s/>Contributions<text:s/>(NDCs)</text:span></text:p>
              </text:list-item>
              <text:list-item>
                <text:p text:style-name="P51"><text:span text:style-name="T51_1">Energy<text:s/>governance:</text:span><text:span text:style-name="T51_2"><text:s/>improving<text:s/>consistency<text:s/>between<text:s/>federal<text:s/>and<text:s/>provincial<text:s/>regulatory<text:s/>systems</text:span><text:span text:style-name="T51_3"><text:s/></text:span></text:p>
              </text:list-item>
            </text:list>
            <text:p text:style-name="P52"/>
            <text:p text:style-name="P53"><text:span text:style-name="T53_1">The<text:s/>programme<text:s/>brings<text:s/>together<text:s/>economic,<text:s/>climate,<text:s/>and<text:s/>governance<text:s/>expertise<text:s/>from<text:s/>across<text:s/>the<text:s/>British<text:s/>High<text:s/>Commission<text:s/>(BHC)<text:s/>and<text:s/>uses<text:s/>its<text:s/>relationships<text:s/>within<text:s/>government<text:s/>ministries<text:s/>to<text:s/>advance<text:s/>BHC<text:s/>priorities.</text:span><text:span text:style-name="T53_2"><text:s/></text:span><text:span text:style-name="T53_3">NGP<text:s/></text:span><text:span text:style-name="T53_4">works<text:s/>by<text:s/></text:span><text:span text:style-name="T53_5">directly<text:s/></text:span><text:span text:style-name="T53_6">building<text:s/>policy<text:s/>solutions<text:s/>to<text:s/></text:span><text:span text:style-name="T53_7">coordination<text:s/>failures<text:s/>and<text:s/>governance<text:s/>constraints.<text:s/>It<text:s/>uses<text:s/>adaptive<text:s/>management<text:s/>so<text:s/>it<text:s/>can<text:s/>respond<text:s/>quickly<text:s/>when<text:s/>opportunities<text:s/>arise</text:span><text:span text:style-name="T53_8">,<text:s/></text:span><text:span text:style-name="T53_9">reflected<text:s/>in<text:s/>growing<text:s/>demand<text:s/>from<text:s/>key<text:s/>government<text:s/>partners,<text:s/>including<text:s/>the<text:s/>PMO,<text:s/>Economic<text:s/>Affairs<text:s/>Department,<text:s/>Ministry<text:s/>of<text:s/>Planning,<text:s/>Development<text:s/>and<text:s/>Special<text:s/>Initiatives,<text:s/>and<text:s/>provincial<text:s/>Finance<text:s/>and<text:s/>Planning<text:s/>&amp;<text:s/>Development<text:s/>Departments<text:s/>in<text:s/>Sindh<text:s/>and<text:s/>Punjab.</text:span><text:span text:style-name="T53_10"><text:s/></text:span></text:p>
          </table:table-cell>
        </table:table-row>
        <table:table-row table:style-name="Row10">
          <table:table-cell table:style-name="Cell30">
            <text:p text:style-name="P54"><text:span text:style-name="T54_1">Changes</text:span></text:p>
          </table:table-cell>
          <table:table-cell table:style-name="Cell31">
            <text:p text:style-name="P55"><text:span text:style-name="T55_1">Initially<text:s/>approved<text:s/>with<text:s/>a<text:s/>budget<text:s/>of<text:s/>£4.85m,<text:s/>NGP<text:s/></text:span><text:span text:style-name="T55_2">proposes<text:s/>a<text:s/></text:span><text:span text:style-name="T55_3">restructur</text:span><text:span text:style-name="T55_4">ing<text:s/></text:span><text:span text:style-name="T55_5">and<text:s/>expan</text:span><text:span text:style-name="T55_6">sion<text:s/></text:span><text:span text:style-name="T55_7">to<text:s/>£</text:span><text:span text:style-name="T55_8">15</text:span><text:span text:style-name="T55_9">m</text:span><text:span text:style-name="T55_10"><text:s/>(total)</text:span><text:span text:style-name="T55_11">,<text:s/>with<text:s/>an<text:s/>extended<text:s/>timeline<text:s/>to<text:s/></text:span><text:span text:style-name="T55_12">March</text:span><text:span text:style-name="T55_13"><text:s/>2032</text:span><text:span text:style-name="T55_14"><text:s/>This<text:s/>reflects<text:s/>both<text:s/>the<text:s/>growing<text:s/></text:span><text:span text:style-name="T55_15">demand<text:s/>upon<text:s/>NGP<text:s/></text:span><text:span text:style-name="T55_16">for<text:s/>systemic<text:s/>governance</text:span><text:span text:style-name="T55_17"><text:s/>and<text:s/>inclusion</text:span><text:span text:style-name="T55_18"><text:s/>from<text:s/>key<text:s/>GoP<text:s/>stakeholders,<text:s/>the<text:s/></text:span><text:span text:style-name="T55_19">demand</text:span><text:span text:style-name="T55_20"><text:s/>for<text:s/>such</text:span><text:span text:style-name="T55_21"><text:s/>capability<text:s/>across<text:s/>the<text:s/></text:span><text:span text:style-name="T55_22">mission</text:span><text:span text:style-name="T55_23">,<text:s/>and<text:s/></text:span><text:span text:style-name="T55_24">the<text:s/>need<text:s/>to<text:s/>ensure<text:s/>adequate<text:s/></text:span><text:span text:style-name="T55_25">coverage</text:span><text:span text:style-name="T55_26"><text:s/>of<text:s/>key<text:s/>thematics<text:s/>(e.g.<text:s/>Foreign<text:s/>Secretary<text:s/>priority<text:s/>on<text:s/>women<text:s/>and<text:s/>girls)<text:s/></text:span><text:span text:style-name="T55_27">within<text:s/>the<text:s/>portfolio.<text:s/>S</text:span><text:span text:style-name="T55_28">ince</text:span><text:span text:style-name="T55_29"><text:s/>original<text:s/></text:span><text:span text:style-name="T55_30">approval<text:s/>of<text:s/>the<text:s/></text:span><text:span text:style-name="T55_31">programme,<text:s/>the<text:s/>BHC</text:span><text:span text:style-name="T55_32">’s<text:s/>Development<text:s/>Diagnostic<text:s/>and<text:s/>new<text:s/>Portfolio<text:s/></text:span><text:span text:style-name="T55_33">Strategy</text:span><text:span text:style-name="T55_34"><text:s/>have</text:span><text:span text:style-name="T55_35"><text:s/>underscored<text:s/></text:span><text:span text:style-name="T55_36">the<text:s/></text:span><text:span text:style-name="T55_37">governance</text:span><text:span text:style-name="T55_38"><text:s/></text:span><text:span text:style-name="T55_39">and<text:s/>inclusion<text:s/></text:span><text:span text:style-name="T55_40">failure</text:span><text:span text:style-name="T55_41">s<text:s/></text:span><text:span text:style-name="T55_42">as<text:s/>a<text:s/></text:span><text:span text:style-name="T55_43">key<text:s/></text:span><text:span text:style-name="T55_44">barriers</text:span><text:span text:style-name="T55_45"><text:s/>to<text:s/>wider<text:s/></text:span><text:span text:style-name="T55_46">achievement<text:s/></text:span><text:span text:style-name="T55_47">of<text:s/>BHC<text:s/></text:span><text:span text:style-name="T55_48">development<text:s/></text:span><text:span text:style-name="T55_49">priorities</text:span><text:span text:style-name="T55_50">,<text:s/>and</text:span><text:span text:style-name="T55_51"><text:s/>has<text:s/>positioned<text:s/>governance<text:s/>and<text:s/>inclusion<text:s/>as<text:s/>a<text:s/>central<text:s/>enabler<text:s/>of<text:s/>outcome<text:s/>achievement.<text:s/></text:span></text:p>
            <text:p text:style-name="P56"/>
            <text:p text:style-name="P57"><text:span text:style-name="T57_1">The<text:s/>proposed<text:s/>repurposing<text:s/>of<text:s/>NGP<text:s/>will<text:s/></text:span><text:span text:style-name="T57_2">enhance<text:s/>BHC’s<text:s/>work<text:s/>on<text:s/>these<text:s/></text:span><text:span text:style-name="T57_3">barriers</text:span><text:span text:style-name="T57_4">,</text:span><text:span text:style-name="T57_5"><text:s/>and</text:span><text:span text:style-name="T57_6"><text:s/>strengthen<text:s/>outcome<text:s/></text:span><text:span text:style-name="T57_7">delivery</text:span><text:span text:style-name="T57_8"><text:s/>in<text:s/>the<text:s/></text:span><text:span text:style-name="T57_9">BHC’s</text:span><text:span text:style-name="T57_10"><text:s/>priority<text:s/></text:span><text:span text:style-name="T57_11">development<text:s/>objectives<text:s/></text:span><text:span text:style-name="T57_12">by<text:s/></text:span><text:span text:style-name="T57_13">introducing<text:s/>an<text:s/>additional<text:s/>delivery<text:s/>mechanism<text:s/>that<text:s/>will<text:s/></text:span><text:span text:style-name="T57_14">expand</text:span><text:span text:style-name="T57_15"><text:s/>BHC<text:s/></text:span><text:span text:style-name="T57_16">capabilit</text:span><text:span text:style-name="T57_17">y<text:s/></text:span><text:span text:style-name="T57_18">(</text:span><text:span text:style-name="T57_19">analytics</text:span><text:span text:style-name="T57_20">,<text:s/></text:span><text:span text:style-name="T57_21">advisory</text:span><text:span text:style-name="T57_22">,<text:s/>and<text:s/></text:span><text:span text:style-name="T57_23">politically-smart</text:span><text:span text:style-name="T57_24"><text:s/>programme<text:s/>approaches)<text:s/></text:span><text:span text:style-name="T57_25">to<text:s/>tackle<text:s/>governance<text:s/></text:span><text:span text:style-name="T57_26">challenges<text:s/>in<text:s/>growth,<text:s/>climate,<text:s/>security</text:span><text:span text:style-name="T57_27">,</text:span><text:span text:style-name="T57_28"><text:s/>and<text:s/>human<text:s/>capital</text:span><text:span text:style-name="T57_29"><text:s/>areas.<text:s/></text:span><text:span text:style-name="T57_30">The<text:s/>repurposed<text:s/>NGP<text:s/>will<text:s/>also<text:s/>be<text:s/>the<text:s/>central<text:s/>programme<text:s/>vehicle<text:s/>that<text:s/>consolidates<text:s/>and<text:s/>makes<text:s/>coherent<text:s/>BHC’s<text:s/>cross-mission<text:s/>agenda<text:s/>on<text:s/>women<text:s/>and<text:s/>girls,<text:s/>a<text:s/>Foreign<text:s/>Secretary<text:s/>priority.<text:s/></text:span></text:p>
            <text:p text:style-name="P58"/>
            <text:p text:style-name="P59"><text:span text:style-name="T59_1">Via<text:s/></text:span><text:span text:style-name="T59_2">a<text:s/></text:span><text:span text:style-name="T59_3">competitive<text:s/>process,<text:s/>a<text:s/>commercial<text:s/>supplier<text:s/>will<text:s/>be<text:s/>brought<text:s/>on<text:s/>to<text:s/></text:span><text:span text:style-name="T59_4">lead<text:s/>a<text:s/>new<text:s/>programme<text:s/>component<text:s/>delivering<text:s/></text:span><text:span text:style-name="T59_5">the<text:s/>following<text:s/>services<text:s/>at<text:s/>pace:</text:span><text:span text:style-name="T59_6"><text:s/></text:span></text:p>
            <text:list text:style-name="LS6" xml:id="list3">
              <text:list-item>
                <text:p text:style-name="P60"><text:span text:style-name="T60_1">Delivery<text:s/>Roadmaps</text:span><text:span text:style-name="T60_2">:<text:s/>an<text:s/>enhanced,<text:s/>expanded,<text:s/>and<text:s/>high-pace<text:s/>team<text:s/>to<text:s/>respond<text:s/>to<text:s/>growing<text:s/>demand<text:s/>from<text:s/></text:span><text:span text:style-name="T60_3">both<text:s/></text:span><text:span text:style-name="T60_4">federal<text:s/>and<text:s/>provincial<text:s/>governments<text:s/>for<text:s/>delivery<text:s/>support.<text:s/></text:span></text:p>
              </text:list-item>
              <text:list-item>
                <text:p text:style-name="P61"><text:span text:style-name="T61_1">Short-term<text:s/>TA<text:s/>&amp;<text:s/></text:span><text:span text:style-name="T61_2">a</text:span><text:span text:style-name="T61_3">nalysis</text:span><text:span text:style-name="T61_4">:<text:s/>The<text:s/>commercial<text:s/>supplier<text:s/>will<text:s/>provide<text:s/>short-term<text:s/>technical<text:s/>assistance<text:s/>on<text:s/>governance</text:span><text:span text:style-name="T61_5">,<text:s/></text:span><text:span text:style-name="T61_6">gender<text:s/>and<text:s/></text:span><text:span text:style-name="T61_7">inclusion<text:s/>barriers<text:s/>to<text:s/>Pakistan<text:s/>system<text:s/>partners<text:s/>(government<text:s/>and<text:s/>civil<text:s/>society).<text:s/>This<text:s/>will<text:s/>be<text:s/>quality<text:s/>assured<text:s/>and<text:s/>strategically<text:s/>aligned<text:s/>with<text:s/>two<text:s/>CBS<text:s/>programme-funded<text:s/></text:span><text:span text:style-name="T61_8">advisery</text:span><text:span text:style-name="T61_9"><text:s/>roles<text:s/>(at<text:s/></text:span><text:span text:style-name="T61_10">G7/SEO<text:s/>level</text:span><text:span text:style-name="T61_11">)</text:span><text:span text:style-name="T61_12"><text:s/>on<text:s/>social<text:s/>development<text:s/>and<text:s/>governance</text:span><text:span text:style-name="T61_13">.<text:s/>This<text:s/>will<text:s/>also<text:s/></text:span><text:span text:style-name="T61_14">support<text:s/>BHC<text:s/>teams<text:s/>with<text:s/></text:span><text:span text:style-name="T61_15">rapid,<text:s/>draw-down<text:s/></text:span><text:span text:style-name="T61_16">high-quality<text:s/>political<text:s/>economy,<text:s/></text:span><text:span text:style-name="T61_17">gender<text:s/>and<text:s/>inclusion<text:s/></text:span><text:span text:style-name="T61_18">analysis,<text:s/>power<text:s/>mapping</text:span><text:span text:style-name="T61_19">,<text:s/>and<text:s/>change<text:s/>strategies</text:span><text:span text:style-name="T61_20"><text:s/>that<text:s/>supports<text:s/></text:span><text:span text:style-name="T61_21">BHC</text:span><text:span text:style-name="T61_22"><text:s/>political<text:s/>strategies<text:s/>and<text:s/>influence<text:s/>plans.<text:s/></text:span></text:p>
              </text:list-item>
              <text:list-item>
                <text:p text:style-name="P62"><text:span text:style-name="T62_1">Coalitions</text:span><text:span text:style-name="T62_2"><text:s/>programming</text:span><text:span text:style-name="T62_3">:<text:s/></text:span><text:span text:style-name="T62_4">Using<text:s/>established<text:s/>methods<text:s/></text:span><text:span text:style-name="T62_5">(e.g.<text:s/></text:span><text:span text:style-name="T62_6"><text:a xlink:type="simple" xlink:href="https://asiafoundation.org/publication/on-the-right-tack-reflections-on-coalition-building-initiatives-across-the-asia-foundation/"><text:span text:style-name="T62_7">coalitions-for-change</text:span></text:a></text:span><text:span text:style-name="T62_8">,<text:s/></text:span><text:span text:style-name="T62_9"><text:a xlink:type="simple" xlink:href="https://bsc.hks.harvard.edu/about/what-is-pdia/"><text:span text:style-name="T62_10">PDIA</text:span></text:a></text:span><text:span text:style-name="T62_11">,</text:span><text:span text:style-name="T62_12"><text:s/></text:span><text:span text:style-name="T62_13">or<text:s/></text:span><text:span text:style-name="T62_14"><text:a xlink:type="simple" xlink:href="https://thepolicypractice.com/policy-and-practice-brief-18-nine-lessons-issue-based-programming"><text:span text:style-name="T62_15">Issues-Based<text:s/>Approaches</text:span></text:a></text:span><text:span text:style-name="T62_16">)<text:s/></text:span><text:span text:style-name="T62_17">to<text:s/>tackle<text:s/></text:span><text:span text:style-name="T62_18">politically<text:s/>tractable<text:s/>development<text:s/>challenges<text:s/>through<text:s/>collective<text:s/>action</text:span><text:span text:style-name="T62_19">/coalition<text:s/>building,<text:s/>engaging</text:span><text:span text:style-name="T62_20"><text:s/>reformers<text:s/>across<text:s/>government,<text:s/>civil<text:s/>society,<text:s/>and<text:s/>private<text:s/>sector,<text:s/>using<text:s/>Pakistani<text:s/>facilitators<text:s/>and<text:s/>technical<text:s/>experts<text:s/>to<text:s/>drive<text:s/>reform<text:s/>in<text:s/>the<text:s/>BHC’s<text:s/>priority<text:s/>areas.<text:s/></text:span></text:p>
              </text:list-item>
            </text:list>
            <text:p text:style-name="P63"><text:span text:style-name="T63_1"><text:s/></text:span></text:p>
            <text:p text:style-name="P64"><text:span text:style-name="T64_1">The<text:s/></text:span><text:span text:style-name="T64_2">programme</text:span><text:span text:style-name="T64_3"><text:s/>will<text:s/>retain<text:s/>a<text:s/>core<text:s/>element<text:s/>of<text:s/>NGP’s<text:s/>existing<text:s/>UNDP-delivered<text:s/>technical<text:s/>reform<text:s/>activities</text:span><text:span text:style-name="T64_4">,<text:s/>especially<text:s/>those<text:s/></text:span><text:span text:style-name="T64_5">work</text:span><text:span text:style-name="T64_6">ing</text:span><text:span text:style-name="T64_7"><text:s/>on<text:s/></text:span><text:span text:style-name="T64_8">federal-provincial</text:span><text:span text:style-name="T64_9"><text:s/></text:span><text:span text:style-name="T64_10">coordination</text:span><text:span text:style-name="T64_11"><text:s/>and<text:s/>coherence.<text:s/></text:span><text:span text:style-name="T64_12">But<text:s/>m</text:span><text:span text:style-name="T64_13">oving<text:s/></text:span><text:span text:style-name="T64_14">the<text:s/>expanded<text:s/>ambition<text:s/></text:span><text:span text:style-name="T64_15">out<text:s/>of<text:s/>UNDP<text:s/>to<text:s/>a<text:s/></text:span><text:span text:style-name="T64_16">commercial<text:s/></text:span><text:span text:style-name="T64_17">service<text:s/>provider<text:s/>will</text:span><text:span text:style-name="T64_18"><text:s/>both</text:span><text:span text:style-name="T64_19"><text:s/>allow<text:s/>the<text:s/>UK</text:span><text:span text:style-name="T64_20">’s<text:s/>role<text:s/>to<text:s/>be<text:s/>better<text:s/>understood<text:s/>by<text:s/>Pakistan<text:s/>system<text:s/>actors,<text:s/>as<text:s/>well<text:s/>as<text:s/>ensure<text:s/>that<text:s/></text:span><text:span text:style-name="T64_21">the</text:span><text:span text:style-name="T64_22">re<text:s/>remains<text:s/>a<text:s/>space<text:s/>within<text:s/>the<text:s/>overall<text:s/>development<text:s/>portfolio<text:s/>that<text:s/>is<text:s/>able<text:s/>to<text:s/></text:span><text:span text:style-name="T64_23">respond<text:s/></text:span><text:span text:style-name="T64_24">rapidly<text:s/></text:span><text:span text:style-name="T64_25">to<text:s/>senior<text:s/></text:span><text:span text:style-name="T64_26">Pakistan<text:s/>system<text:s/></text:span><text:span text:style-name="T64_27">demands</text:span><text:span text:style-name="T64_28">.<text:s/></text:span></text:p>
            <text:p text:style-name="P65"/>
            <text:p text:style-name="P66"><text:span text:style-name="T66_1">The<text:s/>restructuring<text:s/>of<text:s/>the<text:s/>National<text:s/>Governance<text:s/>Programme<text:s/>(NGP)<text:s/>represents<text:s/>a<text:s/>material<text:s/>change<text:s/>requiring<text:s/>re-approval.<text:s/></text:span><text:span text:style-name="T66_2">We<text:s/>propose<text:s/></text:span><text:span text:style-name="T66_3">expanding</text:span><text:span text:style-name="T66_4"><text:s/>the<text:s/></text:span><text:span text:style-name="T66_5">programme’s<text:s/>scope</text:span><text:span text:style-name="T66_6"><text:s/></text:span><text:span text:style-name="T66_7">(to<text:s/>include<text:s/>new<text:s/>thematics<text:s/>such<text:s/>as<text:s/>women<text:s/>and<text:s/>girls,<text:s/>and<text:s/>further<text:s/>activity<text:s/>types)<text:s/></text:span><text:span text:style-name="T66_8">and<text:s/></text:span><text:span text:style-name="T66_9">budget<text:s/>and</text:span><text:span text:style-name="T66_10"><text:s/></text:span><text:span text:style-name="T66_11">to<text:s/></text:span><text:span text:style-name="T66_12">add</text:span><text:span text:style-name="T66_13"><text:s/>further<text:s/></text:span><text:span text:style-name="T66_14">delivery<text:s/>mechanisms<text:s/></text:span><text:span text:style-name="T66_15">to<text:s/></text:span><text:span text:style-name="T66_16">address<text:s/>governance<text:s/></text:span><text:span text:style-name="T66_17">and<text:s/>inclusion<text:s/>constraints<text:s/>in<text:s/>BHC<text:s/>priority<text:s/>areas.</text:span><text:span text:style-name="T66_18"><text:s/></text:span><text:span text:style-name="T66_19">The<text:s/></text:span><text:span text:style-name="T66_20">proposed<text:s/></text:span><text:span text:style-name="T66_21">budget<text:s/></text:span><text:span text:style-name="T66_22">would<text:s/></text:span><text:span text:style-name="T66_23">increas</text:span><text:span text:style-name="T66_24">e<text:s/></text:span><text:span text:style-name="T66_25">from<text:s/>£4.85m<text:s/>to<text:s/>£</text:span><text:span text:style-name="T66_26">15</text:span><text:span text:style-name="T66_27">m,<text:s/></text:span><text:span text:style-name="T66_28">and</text:span><text:span text:style-name="T66_29"><text:s/>the<text:s/>timeline<text:s/>extended<text:s/>to<text:s/></text:span><text:span text:style-name="T66_30">March<text:s/>20</text:span><text:span text:style-name="T66_31">32</text:span><text:span text:style-name="T66_32">.<text:s/></text:span></text:p>
          </table:table-cell>
        </table:table-row>
        <table:table-row table:style-name="Row11">
          <table:table-cell table:style-name="Cell32">
            <text:p text:style-name="P67"><text:span text:style-name="T67_1">Implementation</text:span></text:p>
          </table:table-cell>
          <table:table-cell table:style-name="Cell33">
            <text:p text:style-name="P68"><text:span text:style-name="T68_1">The<text:s/>expanded<text:s/>NGP<text:s/>will<text:s/>be<text:s/>delivered<text:s/>through<text:s/>a<text:s/>multi-partner<text:s/>model</text:span><text:span text:style-name="T68_2">,<text:s/>with<text:s/></text:span><text:span text:style-name="T68_3">UNDP<text:s/>continu</text:span><text:span text:style-name="T68_4">ing<text:s/>to<text:s/>lead<text:s/>elements<text:s/>of<text:s/>the<text:s/></text:span><text:span text:style-name="T68_5">existing<text:s/>component<text:s/></text:span><text:span text:style-name="T68_6">(federal-</text:span><text:span text:style-name="T68_7">provincial</text:span><text:span text:style-name="T68_8"><text:s/></text:span><text:span text:style-name="T68_9">coordination</text:span><text:span text:style-name="T68_10">)<text:s/>and<text:s/>a<text:s/></text:span><text:span text:style-name="T68_11">new<text:s/></text:span><text:span text:style-name="T68_12">commercial<text:s/>contract<text:s/>(via<text:s/>FCDO’s<text:s/>GDD<text:s/>framework)<text:s/>to<text:s/>deliver<text:s/>the<text:s/>analysi</text:span><text:span text:style-name="T68_13">s<text:s/>and<text:s/>TA<text:s/>activity,<text:s/>delivery<text:s/>roadmap<text:s/></text:span><text:span text:style-name="T68_14">team,<text:s/>and<text:s/>the<text:s/>coalitions<text:s/>programming.<text:s/>This<text:s/>model<text:s/></text:span><text:span text:style-name="T68_15">has<text:s/>been<text:s/></text:span><text:span text:style-name="T68_16">evaluated</text:span><text:span text:style-name="T68_17"><text:s/>positive</text:span><text:span text:style-name="T68_18">ly</text:span><text:span text:style-name="T68_19"><text:s/>in<text:s/>the<text:s/>Pakistan<text:s/>context<text:s/>(SNG<text:s/>Endline<text:s/></text:span><text:span text:style-name="T68_20">Evaluation</text:span><text:span text:style-name="T68_21"><text:s/>2026</text:span><text:span text:style-name="T68_22">,<text:s/></text:span><text:span text:style-name="T68_23">evaluation<text:s/>of<text:s/>15<text:s/>years<text:s/>of<text:s/>economic<text:s/>development<text:s/>programming</text:span><text:span text:style-name="T68_24">)</text:span><text:span text:style-name="T68_25">.<text:s/>It<text:s/>is<text:s/></text:span><text:span text:style-name="T68_26">expected<text:s/>to<text:s/>support<text:s/></text:span><text:span text:style-name="T68_27">greater<text:s/></text:span><text:span text:style-name="T68_28">cost-effective<text:s/></text:span><text:span text:style-name="T68_29">and<text:s/>at-pace<text:s/></text:span><text:span text:style-name="T68_30">implementation,<text:s/>especially<text:s/>important<text:s/></text:span><text:span text:style-name="T68_31">given<text:s/>demand<text:s/>from<text:s/>GoP<text:s/>stakeholders<text:s/>and<text:s/>a<text:s/></text:span><text:span text:style-name="T68_32">scenario<text:s/>of<text:s/>lower<text:s/>ODA<text:s/>budgets.<text:s/></text:span><text:span text:style-name="T68_33"><text:s/></text:span></text:p>
            <text:p text:style-name="P69"/>
            <text:p text:style-name="P70"><text:span text:style-name="T70_1">Two<text:s/>(2)<text:s/>p</text:span><text:span text:style-name="T70_2">rogramme-funded<text:s/>roles</text:span><text:span text:style-name="T70_3"><text:s/>are<text:s/>proposed<text:s/></text:span><text:span text:style-name="T70_4">(</text:span><text:span text:style-name="T70_5">CBS<text:s/>G7</text:span><text:span text:style-name="T70_6">/SEO</text:span><text:span text:style-name="T70_7"><text:s/>Governance</text:span><text:span text:style-name="T70_8"><text:s/>and<text:s/></text:span><text:span text:style-name="T70_9">Social<text:s/>Development</text:span><text:span text:style-name="T70_10"><text:s/>Adviser</text:span><text:span text:style-name="T70_11">s</text:span><text:span text:style-name="T70_12">)<text:s/>to</text:span><text:span text:style-name="T70_13"><text:s/>support<text:s/>and<text:s/></text:span><text:span text:style-name="T70_14">contextualise</text:span><text:span text:style-name="T70_15"><text:s/></text:span><text:span text:style-name="T70_16">cross-portfolio<text:s/></text:span><text:span text:style-name="T70_17">technical<text:s/>delivery<text:s/>and<text:s/>learning.<text:s/>We<text:s/>anticipate<text:s/></text:span><text:span text:style-name="T70_18">s</text:span><text:span text:style-name="T70_19">tronger<text:s/></text:span><text:span text:style-name="T70_20">oversight,</text:span><text:span text:style-name="T70_21"><text:s/>and<text:s/>proactive<text:s/>management<text:s/>will<text:s/>be<text:s/></text:span><text:span text:style-name="T70_22">required</text:span><text:span text:style-name="T70_23"><text:s/>due<text:s/>to<text:s/>increased<text:s/>complexity</text:span><text:span text:style-name="T70_24"><text:s/>(multi-sectors,<text:s/>multiple<text:s/>locations)</text:span><text:span text:style-name="T70_25"><text:s/>and<text:s/>scale.</text:span><text:span text:style-name="T70_26"><text:s/></text:span><text:span text:style-name="T70_27">Oversight<text:s/></text:span><text:span text:style-name="T70_28">and<text:s/>accountability<text:s/></text:span><text:span text:style-name="T70_29">of<text:s/></text:span><text:span text:style-name="T70_30">both<text:s/></text:span><text:span text:style-name="T70_31">component</text:span><text:span text:style-name="T70_32">s</text:span><text:span text:style-name="T70_33"><text:s/>will<text:s/>continue<text:s/>via<text:s/>the<text:s/>SRO</text:span><text:span text:style-name="T70_34"><text:s/>(UKB<text:s/></text:span><text:span text:style-name="T70_35">G6<text:s/></text:span><text:span text:style-name="T70_36">Governance<text:s/>Advis</text:span><text:span text:style-name="T70_37">e</text:span><text:span text:style-name="T70_38">r</text:span><text:span text:style-name="T70_39">)<text:s/>and<text:s/></text:span><text:span text:style-name="T70_40">PRO<text:s/>(SEO<text:s/>senior<text:s/>programme<text:s/>manager),<text:s/></text:span><text:span text:style-name="T70_41">alongside<text:s/></text:span><text:span text:style-name="T70_42">the<text:s/>existing<text:s/>government-led<text:s/>Project<text:s/>Steering<text:s/>Committee</text:span><text:span text:style-name="T70_43"><text:s/>and<text:s/>a<text:s/>BHC<text:s/>internal<text:s/>coordination<text:s/>committee</text:span><text:span text:style-name="T70_44">.</text:span></text:p>
          </table:table-cell>
        </table:table-row>
        <table:table-row table:style-name="Row12">
          <table:table-cell table:style-name="Cell34">
            <text:p text:style-name="P71"><text:span text:style-name="T71_1">Budget</text:span></text:p>
          </table:table-cell>
          <table:table-cell table:style-name="Cell35">
            <text:p text:style-name="P72"><text:span text:style-name="T72_1">Original<text:s/>budget:<text:s/>£4.85m</text:span><text:span text:style-name="T72_2"><text:line-break/>Amount<text:s/>spent<text:s/>to<text:s/>date:<text:s/>£1.2m</text:span><text:span text:style-name="T72_3"><text:line-break/>Cost<text:s/>extension:<text:s/>£1</text:span><text:span text:style-name="T72_4">0</text:span><text:span text:style-name="T72_5">.15m</text:span><text:span text:style-name="T72_6"><text:line-break/>Revised<text:s/>total:<text:s/>£</text:span><text:span text:style-name="T72_7">15</text:span><text:span text:style-name="T72_8">m</text:span></text:p>
            <text:p text:style-name="P73"/>
            <text:p text:style-name="P74"><text:span text:style-name="T74_1">The<text:s/>proposed<text:s/>cost<text:s/>extension<text:s/>is<text:s/>financially<text:s/>affordable<text:s/>within<text:s/>the<text:s/>Post/Directorate<text:s/>allocation</text:span><text:span text:style-name="T74_2"><text:s/>and<text:s/>has<text:s/>been<text:s/>factored<text:s/>into<text:s/>outer<text:s/>year<text:s/>plans<text:s/>in<text:s/>the<text:s/>BHC’s<text:s/>Spending<text:s/>Review<text:s/>allocations.<text:s/></text:span><text:span text:style-name="T74_3">Recent<text:s/>relevant<text:s/>experience<text:s/>suggests<text:s/>clearly<text:s/>that<text:s/>d</text:span><text:span text:style-name="T74_4">elivery<text:s/></text:span><text:span text:style-name="T74_5">can<text:s/>be<text:s/>made<text:s/></text:span><text:span text:style-name="T74_6">significantly</text:span><text:span text:style-name="T74_7"><text:s/>more<text:s/>cost-effective<text:s/></text:span><text:span text:style-name="T74_8">through<text:s/>a<text:s/></text:span><text:span text:style-name="T74_9">commercial<text:s/>delivery<text:s/>channel<text:s/>alongside<text:s/>the<text:s/>existing<text:s/></text:span><text:span text:style-name="T74_10">UNDP</text:span><text:span text:style-name="T74_11"><text:s/>partnership</text:span><text:span text:style-name="T74_12">,<text:s/></text:span><text:span text:style-name="T74_13">ensuring<text:s/>flexibility<text:s/>and<text:s/>performance-</text:span><text:span text:style-name="T74_14">based<text:s/>delivery.<text:s/></text:span></text:p>
            <text:p text:style-name="P75"/>
            <text:p text:style-name="P76"><text:span text:style-name="T76_1">Value<text:s/>for<text:s/>Money<text:s/>(VfM) will<text:s/>be<text:s/>achieved<text:s/>by<text:s/>unlocking<text:s/>systemic<text:s/>reforms<text:s/>through<text:s/>politically<text:s/>informed</text:span><text:span text:style-name="T76_2"><text:s/>programming,<text:s/>reducing<text:s/>inefficiencies,<text:s/>and<text:s/>improving<text:s/>institutional<text:s/>performance.<text:s/>Robust<text:s/>MEL<text:s/>systems<text:s/>will<text:s/>track<text:s/>VfM<text:s/>via<text:s/>cost-efficiency<text:s/>metrics,<text:s/>contribution<text:s/>tracing,<text:s/>and<text:s/>outcome<text:s/>mapping,<text:s/>ensuring<text:s/>measurable<text:s/>governance<text:s/>improvements<text:s/>and<text:s/>optimal<text:s/>use<text:s/>of<text:s/>Pakistan’s<text:s/>own<text:s/>resources.</text:span><text:span text:style-name="T76_3"><text:s/></text:span><text:span text:style-name="T76_4">Spend<text:s/>profiles<text:s/>will<text:s/>be<text:s/></text:span><text:span text:style-name="T76_5">finalised</text:span><text:span text:style-name="T76_6"><text:s/>during<text:s/>the<text:s/>design<text:s/>phase<text:s/>and<text:s/>are<text:s/>subject<text:s/>to<text:s/>Spending<text:s/>Review<text:s/>outcomes,<text:s/>as<text:s/>the<text:s/>extension<text:s/>spans<text:s/>two<text:s/>SR<text:s/>periods.</text:span></text:p>
            <table:table table:style-name="Table3">
              <table:table-column table:style-name="Column7"/>
              <table:table-column table:style-name="Column8"/>
              <table:table-column table:style-name="Column9"/>
              <table:table-row table:style-name="Row13">
                <table:table-cell table:style-name="Cell36" table:number-rows-spanned="2">
                  <text:p text:style-name="P77"><text:span text:style-name="T77_1">Thematic<text:s/>Areas</text:span></text:p>
                </table:table-cell>
                <table:table-cell table:style-name="Cell37" table:number-rows-spanned="2">
                  <text:p text:style-name="P78"><text:span text:style-name="T78_1">Total</text:span></text:p>
                </table:table-cell>
              </table:table-row>
              <table:table-row table:style-name="Row14">
                <table:covered-table-cell table:style-name="Cell38">
                  <text:p text:style-name="P79"/>
                </table:covered-table-cell>
                <table:covered-table-cell table:style-name="Cell39">
                  <text:p text:style-name="P80"/>
                </table:covered-table-cell>
                <table:table-cell table:style-name="Cell40">
                  <text:p text:style-name="P81"/>
                </table:table-cell>
              </table:table-row>
              <table:table-row table:style-name="Row15">
                <table:table-cell table:style-name="Cell41">
                  <text:p text:style-name="P82"><text:span text:style-name="T82_1">Federal-provincial<text:s/>coordination</text:span></text:p>
                </table:table-cell>
                <table:table-cell table:style-name="Cell42">
                  <text:p text:style-name="P83"><text:span text:style-name="T83_1"><text:s text:c="5"/></text:span><text:span text:style-name="T83_2">3,900,000</text:span><text:span text:style-name="T83_3"><text:s/></text:span></text:p>
                </table:table-cell>
                <table:table-cell table:style-name="Cell43">
                  <text:p text:style-name="P84"/>
                </table:table-cell>
              </table:table-row>
              <table:table-row table:style-name="Row16">
                <table:table-cell table:style-name="Cell44">
                  <text:p text:style-name="P85"><text:span text:style-name="T85_1">Governance<text:s/>technical<text:s/>assistance</text:span></text:p>
                </table:table-cell>
                <table:table-cell table:style-name="Cell45">
                  <text:p text:style-name="P86"><text:span text:style-name="T86_1"><text:s text:c="4"/></text:span><text:span text:style-name="T86_2">9,9</text:span><text:span text:style-name="T86_3">00,000</text:span><text:span text:style-name="T86_4"><text:s/></text:span></text:p>
                </table:table-cell>
                <table:table-cell table:style-name="Cell46">
                  <text:p text:style-name="P87"/>
                </table:table-cell>
              </table:table-row>
              <table:table-row table:style-name="Row17">
                <table:table-cell table:style-name="Cell47">
                  <text:p text:style-name="P88"><text:span text:style-name="T88_1"> </text:span></text:p>
                </table:table-cell>
                <table:table-cell table:style-name="Cell48">
                  <text:p text:style-name="P89"><text:span text:style-name="T89_1"> </text:span></text:p>
                </table:table-cell>
                <table:table-cell table:style-name="Cell49">
                  <text:p text:style-name="P90"/>
                </table:table-cell>
              </table:table-row>
              <table:table-row table:style-name="Row18">
                <table:table-cell table:style-name="Cell50">
                  <text:p text:style-name="P91"><text:span text:style-name="T91_1">Total</text:span></text:p>
                </table:table-cell>
                <table:table-cell table:style-name="Cell51">
                  <text:p text:style-name="P92"><text:span text:style-name="T92_1">1</text:span><text:span text:style-name="T92_2">5</text:span><text:span text:style-name="T92_3">,000,000<text:s/></text:span></text:p>
                </table:table-cell>
                <table:table-cell table:style-name="Cell52">
                  <text:p text:style-name="P93"/>
                </table:table-cell>
              </table:table-row>
            </table:table>
            <text:p text:style-name="P94"/>
          </table:table-cell>
        </table:table-row>
        <table:table-row table:style-name="Row19">
          <table:table-cell table:style-name="Cell53">
            <text:p text:style-name="P95"><text:span text:style-name="T95_1">Impact</text:span></text:p>
          </table:table-cell>
          <table:table-cell table:style-name="Cell54">
            <text:p text:style-name="P96"><text:span text:style-name="T96_1">Impact</text:span><text:span text:style-name="T96_2"><text:s/></text:span><text:span text:style-name="T96_3">of</text:span><text:span text:style-name="T96_4"><text:s/></text:span><text:span text:style-name="T96_5">cost/time</text:span><text:span text:style-name="T96_6"><text:s/></text:span><text:span text:style-name="T96_7">extensions</text:span><text:span text:style-name="T96_8"><text:s/></text:span><text:span text:style-name="T96_9">on</text:span><text:span text:style-name="T96_10"><text:s/></text:span><text:span text:style-name="T96_11">VfM</text:span><text:span text:style-name="T96_12"><text:s/></text:span><text:span text:style-name="T96_13">(check</text:span><text:span text:style-name="T96_14"><text:s/></text:span><text:span text:style-name="T96_15">relevant</text:span><text:span text:style-name="T96_16"><text:s/></text:span><text:span text:style-name="T96_17">box):</text:span></text:p>
            <text:list text:style-name="LS1" xml:id="list6">
              <text:list-item>
                <text:p text:style-name="P97"><text:span text:style-name="T97_1">X</text:span><text:span text:style-name="T97_2"><text:s/></text:span><text:span text:style-name="T97_3">P</text:span><text:span text:style-name="T97_4">ositive<text:s/>impact</text:span><text:span text:style-name="T97_5"><text:s/></text:span><text:span text:style-name="T97_6">–<text:s/>Business<text:s/>Case<text:s/>delivery<text:s/>ambition<text:s/>is<text:s/>being<text:s/>increased<text:s/>at<text:s/>the<text:s/>same<text:s/>time<text:s/>as<text:s/>the<text:s/>cost/time<text:s/>extension.</text:span></text:p>
              </text:list-item>
              <text:list-item>
                <text:p text:style-name="P98"><text:span text:style-name="T98_1">No<text:s/>impact<text:s/>–<text:s/>no/negligible<text:s/>change<text:s/>to<text:s/>Business<text:s/>Case<text:s/>delivery<text:s/></text:span><text:span text:style-name="T98_2">ambition.</text:span></text:p>
              </text:list-item>
              <text:list-item>
                <text:p text:style-name="P99"><text:span text:style-name="T99_1">Negative<text:s/>impact</text:span><text:span text:style-name="T99_2"><text:s/></text:span><text:span text:style-name="T99_3">–<text:s/>decrease<text:s/>in<text:s/>Business<text:s/>Case<text:s/>delivery<text:s/></text:span><text:span text:style-name="T99_4">ambition.</text:span></text:p>
              </text:list-item>
            </text:list>
            <text:p text:style-name="P100"/>
            <text:p text:style-name="P101"><text:span text:style-name="T101_1">☑️</text:span><text:span text:style-name="T101_2"><text:s/>Positive<text:s/>impact<text:s/>–<text:s/>The<text:s/>cost<text:s/>and<text:s/>time<text:s/>extension<text:s/></text:span><text:span text:style-name="T101_3">will<text:s/>let<text:s/>the<text:s/>programme<text:s/>do<text:s/>much<text:s/>more</text:span><text:span text:style-name="T101_4">:<text:s/>partner<text:s/>with<text:s/></text:span><text:span text:style-name="T101_5">more<text:s/>institutions</text:span><text:span text:style-name="T101_6">,</text:span><text:span text:style-name="T101_7"><text:s/>and<text:s/>support<text:s/></text:span><text:span text:style-name="T101_8">other<text:s/>reform<text:s/>efforts,<text:s/></text:span><text:span text:style-name="T101_9">including<text:s/>work<text:s/>on<text:s/>strategic<text:s/>planning<text:s/>and<text:s/>gender<text:s/>and<text:s/>inclusion.<text:s/>The<text:s/>bigger<text:s/>scope<text:s/>will<text:s/>help<text:s/>the<text:s/>programme<text:s/>influence<text:s/>important<text:s/>governance<text:s/>reforms<text:s/>across<text:s/>key<text:s/>sectors.<text:s/>It<text:s/>will<text:s/>also<text:s/>make<text:s/>it<text:s/>easier<text:s/>for<text:s/>other<text:s/>programmes<text:s/>to<text:s/>work<text:s/>effectively,<text:s/>improving<text:s/>overall<text:s/>coherence<text:s/>and<text:s/>increasing<text:s/>the<text:s/>impact<text:s/>of<text:s/>the<text:s/>whole<text:s/>portfolio.</text:span></text:p>
          </table:table-cell>
        </table:table-row>
        <table:table-row table:style-name="Row20">
          <table:table-cell table:style-name="Cell55">
            <text:p text:style-name="P102"><text:span text:style-name="T102_1">R</text:span><text:span text:style-name="T102_2">isk</text:span></text:p>
          </table:table-cell>
          <table:table-cell table:style-name="Cell56">
            <text:p text:style-name="P103"><text:span text:style-name="T103_1">The<text:s/>expanded<text:s/>programme<text:s/>introduces<text:s/>new<text:s/>risks,<text:s/>including<text:s/></text:span><text:span text:style-name="T103_2">moderately<text:s/></text:span><text:span text:style-name="T103_3">increased<text:s/>fiduciary<text:s/>complexity</text:span><text:span text:style-name="T103_4"><text:s/>(expected<text:s/>to<text:s/>be<text:s/>mitigated<text:s/>by<text:s/>a<text:s/>commercial<text:s/>supplier<text:s/>with<text:s/>stronger<text:s/>financial<text:s/>controls<text:s/>and<text:s/>assurance<text:s/>procedures)</text:span><text:span text:style-name="T103_5">,<text:s/>delivery<text:s/>risks<text:s/>(</text:span><text:span text:style-name="T103_6">delays<text:s/>in<text:s/>onboarding<text:s/>new<text:s/>partners</text:span><text:span text:style-name="T103_7"><text:s/>holds<text:s/>back<text:s/>work)<text:s/>as<text:s/>well<text:s/>as<text:s/>ongoing<text:s/>operational<text:s/>&amp;<text:s/>context<text:s/>risks<text:s/>(</text:span><text:span text:style-name="T103_8">weak<text:s/>intra-governmental<text:s/>coordination<text:s/></text:span><text:span text:style-name="T103_9">is<text:s/>intractable).<text:s/></text:span><text:span text:style-name="T103_10">Political<text:s/>risks<text:s/>remain<text:s/>significant,<text:s/>particularly<text:s/>around<text:s/>reforms<text:s/>in<text:s/>contentious<text:s/>areas<text:s/>such<text:s/>as<text:s/>the<text:s/>National<text:s/>Finance<text:s/>Commission<text:s/>(NFC),<text:s/>water<text:s/>governance,<text:s/>and<text:s/>energy<text:s/>sector<text:s/>restructuring,<text:s/>where<text:s/>political<text:s/>will<text:s/>may<text:s/>be<text:s/>limited<text:s/>or<text:s/>fragmented.<text:s/>Technical<text:s/>risks<text:s/>include<text:s/>challenges<text:s/>in<text:s/>integrating<text:s/>data<text:s/>systems<text:s/>across<text:s/>provinces,<text:s/>limited<text:s/>digital<text:s/>infrastructure,<text:s/>and<text:s/>capacity<text:s/>constraints<text:s/>in<text:s/>MEL<text:s/>and<text:s/>financial<text:s/>reporting.<text:s/></text:span></text:p>
            <text:p text:style-name="P104"/>
            <text:p text:style-name="P105"><text:span text:style-name="T105_1">These<text:s/>risks<text:s/>will<text:s/>be<text:s/>mitigated<text:s/>through<text:s/>strengthened<text:s/>financial<text:s/>oversight,<text:s/>embedded<text:s/>technical<text:s/>assistance,<text:s/>adaptive<text:s/>programming,<text:s/>and<text:s/>regular<text:s/>Political<text:s/>Economy<text:s/>Analysis<text:s/>(PEA).<text:s/>Programme-funded<text:s/>roles<text:s/>will<text:s/>support<text:s/>risk<text:s/>tracking,<text:s/>while<text:s/>the<text:s/></text:span><text:span text:style-name="T105_2">s</text:span><text:span text:style-name="T105_3">teering<text:s/></text:span><text:span text:style-name="T105_4">group/c</text:span><text:span text:style-name="T105_5">ommittee</text:span><text:span text:style-name="T105_6"><text:s/>will<text:s/>ensure<text:s/>proactive<text:s/>troubleshooting,<text:s/>accountability,<text:s/>and<text:s/>strategic<text:s/>alignment<text:s/>across<text:s/>stakeholders.</text:span></text:p>
          </table:table-cell>
        </table:table-row>
        <table:table-row table:style-name="Row21">
          <table:table-cell table:style-name="Cell57">
            <text:p text:style-name="P106"><text:span text:style-name="T106_1">Results/Monitoring<text:s/></text:span><text:span text:style-name="T106_2">and<text:s/>Evaluation</text:span></text:p>
          </table:table-cell>
          <table:table-cell table:style-name="Cell58">
            <text:p text:style-name="P107"><text:span text:style-name="T107_1">A<text:s/>r</text:span><text:span text:style-name="T107_2">epurposed<text:s/>NGP<text:s/></text:span><text:span text:style-name="T107_3">will<text:s/>continue</text:span><text:span text:style-name="T107_4"><text:s/>to<text:s/>deliver<text:s/>measurable<text:s/>improvements<text:s/>in<text:s/>intergovernmental<text:s/>coordination</text:span><text:span text:style-name="T107_5"><text:s/>and<text:s/>institutional<text:s/>reform</text:span><text:span text:style-name="T107_6"><text:s/>including<text:s/>in<text:s/>finance<text:s/>(improved<text:s/>pension<text:s/>systems<text:s/>that<text:s/>are<text:s/>coherent<text:s/>across<text:s/>the</text:span><text:span text:style-name="T107_7"><text:s/></text:span><text:span text:style-name="T107_8">Federation</text:span><text:span text:style-name="T107_9"><text:s/>and<text:s/>which<text:s/>deliver<text:s/></text:span><text:span text:style-name="T107_10">increased<text:s/>fiscal<text:s/>space<text:s/>for<text:s/>GoP);<text:s/>climate<text:s/>(enhanced<text:s/>coordination<text:s/>between<text:s/>federal<text:s/>and<text:s/></text:span><text:span text:style-name="T107_11">provincial</text:span><text:span text:style-name="T107_12"><text:s/>actors</text:span><text:span text:style-name="T107_13"><text:s/>on<text:s/>GHG<text:s/></text:span><text:span text:style-name="T107_14">emission</text:span><text:span text:style-name="T107_15"><text:s/>tracking<text:s/>and<text:s/>NDC<text:s/>planning</text:span><text:span text:style-name="T107_16">)</text:span><text:span text:style-name="T107_17">.<text:s/>The<text:s/>proposed<text:s/>expansion<text:s/>and<text:s/>introduction<text:s/>of<text:s/></text:span><text:span text:style-name="T107_18">a<text:s/>new</text:span><text:span text:style-name="T107_19"><text:s/>delivery<text:s/>channels<text:s/>is<text:s/>anticipated<text:s/>to<text:s/>support<text:s/>delivery<text:s/>of<text:s/>new<text:s/>results</text:span><text:span text:style-name="T107_20">,<text:s/></text:span><text:span text:style-name="T107_21">particularly<text:s/>around<text:s/></text:span><text:span text:style-name="T107_22">an<text:s/>enhanced</text:span><text:span text:style-name="T107_23"><text:s/></text:span><text:span text:style-name="T107_24">delivery<text:s/>roadmap<text:s/>teams</text:span><text:span text:style-name="T107_25"><text:s/>(working<text:s/>on<text:s/>economic<text:s/>reform<text:s/>as<text:s/>well<text:s/>as<text:s/>other<text:s/>sectors)</text:span><text:span text:style-name="T107_26">,<text:s/>and<text:s/>short-term<text:s/>technical<text:s/>assistance<text:s/>on<text:s/>governance<text:s/>barriers<text:s/>in<text:s/>more<text:s/>sectors</text:span><text:span text:style-name="T107_27">.</text:span><text:span text:style-name="T107_28"><text:line-break/></text:span></text:p>
            <text:p text:style-name="P108"><text:span text:style-name="T108_1">The<text:s/>theory<text:s/>of<text:s/>change<text:s/>will<text:s/>be<text:s/>updated<text:s/>to<text:s/>reflect<text:s/>expanded<text:s/>pathways.<text:s/></text:span><text:span text:style-name="T108_2">The<text:s/>overall<text:s/>programme<text:s/>outcome<text:s/>remains<text:s/>relevant:<text:s/>“Strengthened<text:s/>institutional<text:s/>mechanisms<text:s/>able<text:s/>to<text:s/></text:span><text:span text:style-name="T108_3">mobilise</text:span><text:span text:style-name="T108_4"><text:s/>whole-of-government<text:s/>coordination<text:s/>responses,<text:s/>including<text:s/>anticipatory<text:s/>action”.<text:s/>However,<text:s/>the<text:s/>theory<text:s/>of<text:s/>change<text:s/>will<text:s/>be<text:s/>updated<text:s/>to<text:s/>(</text:span><text:span text:style-name="T108_5">i</text:span><text:span text:style-name="T108_6">)<text:s/>reflect<text:s/>the<text:s/>new<text:s/>pathways<text:s/>between<text:s/>the<text:s/></text:span><text:span text:style-name="T108_7">new<text:s/></text:span><text:span text:style-name="T108_8">commercially-delivered</text:span><text:span text:style-name="T108_9"><text:s/></text:span><text:span text:style-name="T108_10">components<text:s/>and<text:s/>the<text:s/>outcome,<text:s/>and<text:s/>(ii)<text:s/>to<text:s/>better<text:s/>capture<text:s/>the<text:s/>cross-mission<text:s/>enabling<text:s/>role<text:s/>of<text:s/>the<text:s/>programme</text:span><text:span text:style-name="T108_11">.<text:s/></text:span><text:span text:style-name="T108_12">M&amp;E<text:s/>will<text:s/>be<text:s/>anchored<text:s/>in<text:s/>a<text:s/>robust<text:s/>MEL<text:s/>system</text:span><text:span text:style-name="T108_13"><text:s/>that<text:s/>builds<text:s/>on<text:s/>the<text:s/>work<text:s/>NGP<text:s/>has<text:s/>already<text:s/>done<text:s/>to<text:s/>embed<text:s/>an<text:s/></text:span><text:span text:style-name="T108_14">adaptive<text:s/>(‘</text:span><text:span text:style-name="T108_15">test,<text:s/>learn,<text:s/>adapt’)<text:s/>approach.</text:span><text:span text:style-name="T108_16"><text:s/></text:span></text:p>
            <text:p text:style-name="P109"><text:span text:style-name="T109_1"><text:s/></text:span></text:p>
          </table:table-cell>
        </table:table-row>
      </table:table>
      <text:p text:style-name="P110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Calibri" svg:font-family="Calibri" style:font-pitch="variable" style:font-family-generic="swiss"/>
    <style:font-face style:name="Times New Roman" svg:font-family="Times New Roman" style:font-pitch="variable" style:font-family-generic="roman"/>
    <style:font-face style:name="Symbol" svg:font-family="Symbol" style:font-pitch="variable" style:font-family-generic="roman" style:font-charset="x-symbol"/>
    <style:font-face style:name="MS Gothic" svg:font-family="MS Gothic" style:font-pitch="fixed" style:font-family-generic="modern"/>
    <style:font-face style:name="Arial" svg:font-family="Arial" style:font-pitch="variable" style:font-family-generic="swiss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ptos Narrow" svg:font-family="Aptos Narrow" style:font-pitch="variable" style:font-family-generic="swiss"/>
    <style:font-face style:name="Segoe UI Emoji" svg:font-family="Segoe UI Emoji" style:font-pitch="variable" style:font-family-generic="swiss"/>
    <style:font-face style:name="Arial MT" svg:font-family="Arial MT" style:font-pitch="variable" style:font-family-generic="swiss"/>
    <style:font-face style:name="Cambria" svg:font-family="Cambria" style:font-pitch="variable" style:font-family-generic="roman"/>
  </office:font-face-decls>
  <office:styles>
    <style:default-style style:family="paragraph">
      <style:paragraph-properties style:text-autospace="none" fo:orphans="2" fo:widows="2" style:tab-stop-distance="1.27cm"/>
      <style:text-properties style:use-window-font-color="true" style:font-name="Calibri" fo:font-size="11pt" style:font-name-asian="Calibri" style:font-size-asian="11pt" style:font-name-complex="Times New Roman" style:font-size-complex="11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style:text-autospace="none" fo:orphans="2" fo:widows="2"/>
      <style:text-properties style:font-name="Arial" fo:font-size="11pt" style:font-name-asian="Arial" style:font-size-asian="11pt" style:font-name-complex="Arial" style:font-size-complex="11pt"/>
    </style:style>
    <style:style style:name="Default_20_Paragraph_20_Font" style:display-name="Default Paragraph Font" style:family="text"/>
    <style:style style:name="No_20_List" style:display-name="No List" style:family="paragraph">
      <style:paragraph-properties style:text-autospace="none"/>
      <style:text-properties fo:font-size="11pt" style:font-size-asian="11pt" style:font-size-complex="11pt"/>
    </style:style>
    <style:style style:name="Body_20_Text" style:display-name="Body Text" style:family="paragraph" style:parent-style-name="Normal">
      <style:text-properties fo:font-size="18pt" style:font-size-asian="18pt" style:font-size-complex="18pt" fo:font-weight="bold" style:font-weight-asian="bold" style:font-weight-complex="bold"/>
    </style:style>
    <style:style style:name="List_20_Paragraph" style:display-name="List Paragraph" style:family="paragraph" style:parent-style-name="Normal"/>
    <style:style style:name="Table_20_Paragraph" style:display-name="Table Paragraph" style:family="paragraph" style:parent-style-name="Normal">
      <style:paragraph-properties fo:margin-left="0.039cm"/>
    </style:style>
    <style:style style:name="Head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Header_20_Char" style:display-name="Header Char" style:family="text" style:parent-style-name="Default_20_Paragraph_20_Font">
      <style:text-properties style:font-name="Arial" style:font-name-asian="Arial" style:font-name-complex="Arial"/>
    </style:style>
    <style:style style:name="Footer" style:family="paragraph" style:parent-style-name="Normal">
      <style:paragraph-properties>
        <style:tab-stops>
          <style:tab-stop style:type="center" style:leader-style="none" style:position="7.96cm"/>
          <style:tab-stop style:type="right" style:leader-style="none" style:position="15.921cm"/>
        </style:tab-stops>
      </style:paragraph-properties>
    </style:style>
    <style:style style:name="Footer_20_Char" style:display-name="Footer Char" style:family="text" style:parent-style-name="Default_20_Paragraph_20_Font">
      <style:text-properties style:font-name="Arial" style:font-name-asian="Arial" style:font-name-complex="Arial"/>
    </style:style>
    <style:style style:name="Annotation_20_reference" style:display-name="Annotation reference" style:family="text" style:parent-style-name="Default_20_Paragraph_20_Fon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Comment_20_Text_20_Char" style:display-name="Comment Text Char" style:family="text" style:parent-style-name="Default_20_Paragraph_20_Font">
      <style:text-properties style:font-name="Arial" fo:font-size="10pt" style:font-name-asian="Arial" style:font-size-asian="10pt" style:font-name-complex="Arial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Comment_20_Subject_20_Char" style:display-name="Comment Subject Char" style:family="text" style:parent-style-name="Comment_20_Text_20_Char">
      <style:text-properties style:font-name="Arial" fo:font-size="10pt" style:font-name-asian="Arial" style:font-size-asian="10pt" style:font-name-complex="Arial" style:font-size-complex="10pt" fo:font-weight="bold" style:font-weight-asian="bold" style:font-weight-complex="bold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List1Level0" style:family="text">
      <style:text-properties fo:letter-spacing="0cm" style:text-scale="102%" style:font-name="MS Gothic" style:font-name-asian="MS Gothic" style:font-name-complex="MS Gothic" fo:language="en" fo:language-asian="en" fo:language-complex="ar" fo:country="US" fo:country-asian="US" fo:country-complex="SA"/>
    </style:style>
    <style:style style:name="List1Level1" style:family="text">
      <style:text-properties fo:language="en" fo:language-asian="en" fo:language-complex="ar" fo:country="US" fo:country-asian="US" fo:country-complex="SA"/>
    </style:style>
    <style:style style:name="List1Level2" style:family="text">
      <style:text-properties fo:language="en" fo:language-asian="en" fo:language-complex="ar" fo:country="US" fo:country-asian="US" fo:country-complex="SA"/>
    </style:style>
    <style:style style:name="List1Level3" style:family="text">
      <style:text-properties fo:language="en" fo:language-asian="en" fo:language-complex="ar" fo:country="US" fo:country-asian="US" fo:country-complex="SA"/>
    </style:style>
    <style:style style:name="List1Level4" style:family="text">
      <style:text-properties fo:language="en" fo:language-asian="en" fo:language-complex="ar" fo:country="US" fo:country-asian="US" fo:country-complex="SA"/>
    </style:style>
    <style:style style:name="List1Level5" style:family="text">
      <style:text-properties fo:language="en" fo:language-asian="en" fo:language-complex="ar" fo:country="US" fo:country-asian="US" fo:country-complex="SA"/>
    </style:style>
    <style:style style:name="List1Level6" style:family="text">
      <style:text-properties fo:language="en" fo:language-asian="en" fo:language-complex="ar" fo:country="US" fo:country-asian="US" fo:country-complex="SA"/>
    </style:style>
    <style:style style:name="List1Level7" style:family="text">
      <style:text-properties fo:language="en" fo:language-asian="en" fo:language-complex="ar" fo:country="US" fo:country-asian="US" fo:country-complex="SA"/>
    </style:style>
    <style:style style:name="List1Level8" style:family="text">
      <style:text-properties fo:language="en" fo:language-asian="en" fo:language-complex="ar" fo:country="US" fo:country-asian="US" fo:country-complex="SA"/>
    </style:style>
    <text:list-style style:name="LS1">
      <text:list-level-style-bullet text:bullet-char="☐" text:style-name="List1Level0" text:level="1">
        <style:list-level-properties text:space-before="-0.808cm" text:min-label-width="0.848cm" fo:text-align="start" text:list-level-position-and-space-mode="label-alignment">
          <style:list-level-label-alignment text:label-followed-by="listtab" fo:margin-left="0.041cm" fo:text-indent="-0.848cm"/>
        </style:list-level-properties>
        <style:text-properties fo:letter-spacing="0cm" style:text-scale="102%" style:font-name="MS Gothic" style:font-name-asian="MS Gothic" style:font-name-complex="MS Gothic" fo:language="en" fo:language-asian="en" fo:language-complex="ar" fo:country="US" fo:country-asian="US" fo:country-complex="SA"/>
      </text:list-level-style-bullet>
      <text:list-level-style-bullet text:bullet-char="•" text:style-name="List1Level1" text:level="2">
        <style:list-level-properties text:space-before="0.427cm" text:min-label-width="0.848cm" fo:text-align="start" text:list-level-position-and-space-mode="label-alignment">
          <style:list-level-label-alignment text:label-followed-by="listtab" fo:margin-left="1.275cm" fo:text-indent="-0.848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2" text:level="3">
        <style:list-level-properties text:space-before="1.669cm" text:min-label-width="0.848cm" fo:text-align="start" text:list-level-position-and-space-mode="label-alignment">
          <style:list-level-label-alignment text:label-followed-by="listtab" fo:margin-left="2.517cm" fo:text-indent="-0.848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3" text:level="4">
        <style:list-level-properties text:space-before="2.91cm" text:min-label-width="0.848cm" fo:text-align="start" text:list-level-position-and-space-mode="label-alignment">
          <style:list-level-label-alignment text:label-followed-by="listtab" fo:margin-left="3.759cm" fo:text-indent="-0.848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4" text:level="5">
        <style:list-level-properties text:space-before="4.152cm" text:min-label-width="0.848cm" fo:text-align="start" text:list-level-position-and-space-mode="label-alignment">
          <style:list-level-label-alignment text:label-followed-by="listtab" fo:margin-left="5.001cm" fo:text-indent="-0.848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5" text:level="6">
        <style:list-level-properties text:space-before="5.394cm" text:min-label-width="0.848cm" fo:text-align="start" text:list-level-position-and-space-mode="label-alignment">
          <style:list-level-label-alignment text:label-followed-by="listtab" fo:margin-left="6.242cm" fo:text-indent="-0.848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6" text:level="7">
        <style:list-level-properties text:space-before="6.636cm" text:min-label-width="0.848cm" fo:text-align="start" text:list-level-position-and-space-mode="label-alignment">
          <style:list-level-label-alignment text:label-followed-by="listtab" fo:margin-left="7.484cm" fo:text-indent="-0.848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7" text:level="8">
        <style:list-level-properties text:space-before="7.878cm" text:min-label-width="0.848cm" fo:text-align="start" text:list-level-position-and-space-mode="label-alignment">
          <style:list-level-label-alignment text:label-followed-by="listtab" fo:margin-left="8.726cm" fo:text-indent="-0.848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1Level8" text:level="9">
        <style:list-level-properties text:space-before="9.119cm" text:min-label-width="0.848cm" fo:text-align="start" text:list-level-position-and-space-mode="label-alignment">
          <style:list-level-label-alignment text:label-followed-by="listtab" fo:margin-left="9.968cm" fo:text-indent="-0.848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2Level0" style:family="text">
      <style:text-properties fo:letter-spacing="-0.011cm" style:text-scale="100%" fo:font-style="italic" style:font-style-asian="italic" style:font-style-complex="italic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normal" style:font-weight-asian="normal" style:font-weight-complex="normal"/>
    </style:style>
    <style:style style:name="List2Level1" style:family="text">
      <style:text-properties fo:language="en" fo:language-asian="en" fo:language-complex="ar" fo:country="US" fo:country-asian="US" fo:country-complex="SA"/>
    </style:style>
    <style:style style:name="List2Level2" style:family="text">
      <style:text-properties fo:language="en" fo:language-asian="en" fo:language-complex="ar" fo:country="US" fo:country-asian="US" fo:country-complex="SA"/>
    </style:style>
    <style:style style:name="List2Level3" style:family="text">
      <style:text-properties fo:language="en" fo:language-asian="en" fo:language-complex="ar" fo:country="US" fo:country-asian="US" fo:country-complex="SA"/>
    </style:style>
    <style:style style:name="List2Level4" style:family="text">
      <style:text-properties fo:language="en" fo:language-asian="en" fo:language-complex="ar" fo:country="US" fo:country-asian="US" fo:country-complex="SA"/>
    </style:style>
    <style:style style:name="List2Level5" style:family="text">
      <style:text-properties fo:language="en" fo:language-asian="en" fo:language-complex="ar" fo:country="US" fo:country-asian="US" fo:country-complex="SA"/>
    </style:style>
    <style:style style:name="List2Level6" style:family="text">
      <style:text-properties fo:language="en" fo:language-asian="en" fo:language-complex="ar" fo:country="US" fo:country-asian="US" fo:country-complex="SA"/>
    </style:style>
    <style:style style:name="List2Level7" style:family="text">
      <style:text-properties fo:language="en" fo:language-asian="en" fo:language-complex="ar" fo:country="US" fo:country-asian="US" fo:country-complex="SA"/>
    </style:style>
    <style:style style:name="List2Level8" style:family="text">
      <style:text-properties fo:language="en" fo:language-asian="en" fo:language-complex="ar" fo:country="US" fo:country-asian="US" fo:country-complex="SA"/>
    </style:style>
    <text:list-style style:name="LS2">
      <text:list-level-style-number style:num-format="i" text:style-name="List2Level0" style:num-suffix=")" style:num-prefix="(" text:level="1">
        <style:list-level-properties text:space-before="0.676cm" text:min-label-width="1.272cm" fo:text-align="start" text:list-level-position-and-space-mode="label-alignment">
          <style:list-level-label-alignment text:label-followed-by="listtab" fo:margin-left="1.947cm" fo:text-indent="-1.272cm"/>
        </style:list-level-properties>
        <style:text-properties fo:letter-spacing="-0.011cm" style:text-scale="100%" fo:font-style="italic" style:font-style-asian="italic" style:font-style-complex="italic" style:font-name="Arial" fo:font-size="12pt" style:font-name-asian="Arial" style:font-size-asian="12pt" style:font-name-complex="Arial" style:font-size-complex="12pt" fo:language="en" fo:language-asian="en" fo:language-complex="ar" fo:country="US" fo:country-asian="US" fo:country-complex="SA" fo:font-weight="normal" style:font-weight-asian="normal" style:font-weight-complex="normal"/>
      </text:list-level-style-number>
      <text:list-level-style-bullet text:bullet-char="•" text:style-name="List2Level1" text:level="2">
        <style:list-level-properties text:space-before="1.718cm" text:min-label-width="1.272cm" fo:text-align="start" text:list-level-position-and-space-mode="label-alignment">
          <style:list-level-label-alignment text:label-followed-by="listtab" fo:margin-left="2.99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2" text:level="3">
        <style:list-level-properties text:space-before="2.769cm" text:min-label-width="1.272cm" fo:text-align="start" text:list-level-position-and-space-mode="label-alignment">
          <style:list-level-label-alignment text:label-followed-by="listtab" fo:margin-left="4.041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3" text:level="4">
        <style:list-level-properties text:space-before="3.821cm" text:min-label-width="1.272cm" fo:text-align="start" text:list-level-position-and-space-mode="label-alignment">
          <style:list-level-label-alignment text:label-followed-by="listtab" fo:margin-left="5.092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4" text:level="5">
        <style:list-level-properties text:space-before="4.872cm" text:min-label-width="1.272cm" fo:text-align="start" text:list-level-position-and-space-mode="label-alignment">
          <style:list-level-label-alignment text:label-followed-by="listtab" fo:margin-left="6.144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5" text:level="6">
        <style:list-level-properties text:space-before="5.923cm" text:min-label-width="1.272cm" fo:text-align="start" text:list-level-position-and-space-mode="label-alignment">
          <style:list-level-label-alignment text:label-followed-by="listtab" fo:margin-left="7.195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6" text:level="7">
        <style:list-level-properties text:space-before="6.974cm" text:min-label-width="1.272cm" fo:text-align="start" text:list-level-position-and-space-mode="label-alignment">
          <style:list-level-label-alignment text:label-followed-by="listtab" fo:margin-left="8.246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7" text:level="8">
        <style:list-level-properties text:space-before="8.026cm" text:min-label-width="1.272cm" fo:text-align="start" text:list-level-position-and-space-mode="label-alignment">
          <style:list-level-label-alignment text:label-followed-by="listtab" fo:margin-left="9.297cm" fo:text-indent="-1.272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2Level8" text:level="9">
        <style:list-level-properties text:space-before="9.077cm" text:min-label-width="1.272cm" fo:text-align="start" text:list-level-position-and-space-mode="label-alignment">
          <style:list-level-label-alignment text:label-followed-by="listtab" fo:margin-left="10.349cm" fo:text-indent="-1.272cm"/>
        </style:list-level-properties>
        <style:text-properties fo:language="en" fo:language-asian="en" fo:language-complex="ar" fo:country="US" fo:country-asian="US" fo:country-complex="SA"/>
      </text:list-level-style-bullet>
    </text:list-style>
    <style:style style:name="List3Level0" style:family="text">
      <style:text-properties fo:letter-spacing="0cm" style:text-scale="102%" fo:font-style="normal" style:font-style-asian="normal" style:font-style-complex="normal" style:font-name="Symbol" fo:font-size="11pt" style:font-name-asian="Symbol" style:font-size-asian="11pt" style:font-name-complex="Symbol" style:font-size-complex="11pt" fo:language="en" fo:language-asian="en" fo:language-complex="ar" fo:country="US" fo:country-asian="US" fo:country-complex="SA" fo:font-weight="normal" style:font-weight-asian="normal" style:font-weight-complex="normal"/>
    </style:style>
    <style:style style:name="List3Level1" style:family="text">
      <style:text-properties fo:language="en" fo:language-asian="en" fo:language-complex="ar" fo:country="US" fo:country-asian="US" fo:country-complex="SA"/>
    </style:style>
    <style:style style:name="List3Level2" style:family="text">
      <style:text-properties fo:language="en" fo:language-asian="en" fo:language-complex="ar" fo:country="US" fo:country-asian="US" fo:country-complex="SA"/>
    </style:style>
    <style:style style:name="List3Level3" style:family="text">
      <style:text-properties fo:language="en" fo:language-asian="en" fo:language-complex="ar" fo:country="US" fo:country-asian="US" fo:country-complex="SA"/>
    </style:style>
    <style:style style:name="List3Level4" style:family="text">
      <style:text-properties fo:language="en" fo:language-asian="en" fo:language-complex="ar" fo:country="US" fo:country-asian="US" fo:country-complex="SA"/>
    </style:style>
    <style:style style:name="List3Level5" style:family="text">
      <style:text-properties fo:language="en" fo:language-asian="en" fo:language-complex="ar" fo:country="US" fo:country-asian="US" fo:country-complex="SA"/>
    </style:style>
    <style:style style:name="List3Level6" style:family="text">
      <style:text-properties fo:language="en" fo:language-asian="en" fo:language-complex="ar" fo:country="US" fo:country-asian="US" fo:country-complex="SA"/>
    </style:style>
    <style:style style:name="List3Level7" style:family="text">
      <style:text-properties fo:language="en" fo:language-asian="en" fo:language-complex="ar" fo:country="US" fo:country-asian="US" fo:country-complex="SA"/>
    </style:style>
    <style:style style:name="List3Level8" style:family="text">
      <style:text-properties fo:language="en" fo:language-asian="en" fo:language-complex="ar" fo:country="US" fo:country-asian="US" fo:country-complex="SA"/>
    </style:style>
    <text:list-style style:name="LS3">
      <text:list-level-style-bullet text:bullet-char="" text:style-name="List3Level0" text:level="1">
        <style:list-level-properties text:space-before="0.676cm" text:min-label-width="0.637cm" fo:text-align="start" text:list-level-position-and-space-mode="label-alignment">
          <style:list-level-label-alignment text:label-followed-by="listtab" fo:margin-left="1.312cm" fo:text-indent="-0.637cm"/>
        </style:list-level-properties>
        <style:text-properties fo:letter-spacing="0cm" style:text-scale="102%" fo:font-style="normal" style:font-style-asian="normal" style:font-style-complex="normal" style:font-name="Symbol" fo:font-size="11pt" style:font-name-asian="Symbol" style:font-size-asian="11pt" style:font-name-complex="Symbol" style:font-size-complex="11pt" fo:language="en" fo:language-asian="en" fo:language-complex="ar" fo:country="US" fo:country-asian="US" fo:country-complex="SA" fo:font-weight="normal" style:font-weight-asian="normal" style:font-weight-complex="normal"/>
      </text:list-level-style-bullet>
      <text:list-level-style-bullet text:bullet-char="•" text:style-name="List3Level1" text:level="2">
        <style:list-level-properties text:space-before="1.782cm" text:min-label-width="0.637cm" fo:text-align="start" text:list-level-position-and-space-mode="label-alignment">
          <style:list-level-label-alignment text:label-followed-by="listtab" fo:margin-left="2.418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2" text:level="3">
        <style:list-level-properties text:space-before="2.896cm" text:min-label-width="0.637cm" fo:text-align="start" text:list-level-position-and-space-mode="label-alignment">
          <style:list-level-label-alignment text:label-followed-by="listtab" fo:margin-left="3.533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3" text:level="4">
        <style:list-level-properties text:space-before="4.011cm" text:min-label-width="0.637cm" fo:text-align="start" text:list-level-position-and-space-mode="label-alignment">
          <style:list-level-label-alignment text:label-followed-by="listtab" fo:margin-left="4.648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4" text:level="5">
        <style:list-level-properties text:space-before="5.126cm" text:min-label-width="0.637cm" fo:text-align="start" text:list-level-position-and-space-mode="label-alignment">
          <style:list-level-label-alignment text:label-followed-by="listtab" fo:margin-left="5.763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5" text:level="6">
        <style:list-level-properties text:space-before="6.241cm" text:min-label-width="0.637cm" fo:text-align="start" text:list-level-position-and-space-mode="label-alignment">
          <style:list-level-label-alignment text:label-followed-by="listtab" fo:margin-left="6.877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6" text:level="7">
        <style:list-level-properties text:space-before="7.355cm" text:min-label-width="0.637cm" fo:text-align="start" text:list-level-position-and-space-mode="label-alignment">
          <style:list-level-label-alignment text:label-followed-by="listtab" fo:margin-left="7.992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7" text:level="8">
        <style:list-level-properties text:space-before="8.47cm" text:min-label-width="0.637cm" fo:text-align="start" text:list-level-position-and-space-mode="label-alignment">
          <style:list-level-label-alignment text:label-followed-by="listtab" fo:margin-left="9.107cm" fo:text-indent="-0.637cm"/>
        </style:list-level-properties>
        <style:text-properties fo:language="en" fo:language-asian="en" fo:language-complex="ar" fo:country="US" fo:country-asian="US" fo:country-complex="SA"/>
      </text:list-level-style-bullet>
      <text:list-level-style-bullet text:bullet-char="•" text:style-name="List3Level8" text:level="9">
        <style:list-level-properties text:space-before="9.585cm" text:min-label-width="0.637cm" fo:text-align="start" text:list-level-position-and-space-mode="label-alignment">
          <style:list-level-label-alignment text:label-followed-by="listtab" fo:margin-left="10.222cm" fo:text-indent="-0.637cm"/>
        </style:list-level-properties>
        <style:text-properties fo:language="en" fo:language-asian="en" fo:language-complex="ar" fo:country="US" fo:country-asian="US" fo:country-complex="SA"/>
      </text:list-level-style-bullet>
    </text:list-style>
    <text:list-style style:name="LS4">
      <text:list-level-style-number style:num-format="1" text:style-name="List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5Level0" style:family="text">
      <style:text-properties style:font-name="Calibri" style:font-name-asian="Times New Roman" style:font-name-complex="Times New Roman"/>
    </style:style>
    <text:list-style style:name="LS5">
      <text:list-level-style-number style:num-format="1" text:style-name="List5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Calibri" style:font-name-asian="Times New Roman" style:font-name-complex="Times New Roman"/>
      </text:list-level-style-number>
      <text:list-level-style-number style:num-format="1" text:style-name="List5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5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5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5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5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5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5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5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6Level0" style:family="text">
      <style:text-properties style:font-name="Symbol"/>
    </style:style>
    <text:list-style style:name="LS6">
      <text:list-level-style-bullet text:bullet-char="" text:style-name="List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number style:num-format="a" text:style-name="List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7">
      <text:list-level-style-number style:num-format="a" text:style-name="List7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8">
      <text:list-level-style-number style:num-format="a" text:style-name="List8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9Level0" style:family="text">
      <style:text-properties style:font-name="Symbol" fo:font-size="10pt" style:font-size-asian="10pt"/>
    </style:style>
    <style:style style:name="List9Level1" style:family="text">
      <style:text-properties style:font-name="Courier New" fo:font-size="10pt" style:font-size-asian="10pt"/>
    </style:style>
    <style:style style:name="List9Level2" style:family="text">
      <style:text-properties style:font-name="Wingdings" fo:font-size="10pt" style:font-size-asian="10pt"/>
    </style:style>
    <style:style style:name="List9Level3" style:family="text">
      <style:text-properties style:font-name="Wingdings" fo:font-size="10pt" style:font-size-asian="10pt"/>
    </style:style>
    <style:style style:name="List9Level4" style:family="text">
      <style:text-properties style:font-name="Wingdings" fo:font-size="10pt" style:font-size-asian="10pt"/>
    </style:style>
    <style:style style:name="List9Level5" style:family="text">
      <style:text-properties style:font-name="Wingdings" fo:font-size="10pt" style:font-size-asian="10pt"/>
    </style:style>
    <style:style style:name="List9Level6" style:family="text">
      <style:text-properties style:font-name="Wingdings" fo:font-size="10pt" style:font-size-asian="10pt"/>
    </style:style>
    <style:style style:name="List9Level7" style:family="text">
      <style:text-properties style:font-name="Wingdings" fo:font-size="10pt" style:font-size-asian="10pt"/>
    </style:style>
    <style:style style:name="List9Level8" style:family="text">
      <style:text-properties style:font-name="Wingdings" fo:font-size="10pt" style:font-size-asian="10pt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8cm" fo:page-height="29.722cm" fo:padding-top="0cm" fo:margin-top="0.547cm" fo:padding-bottom="0cm" fo:margin-bottom="1.355cm" fo:padding-left="0cm" fo:margin-left="2.249cm" fo:padding-right="0cm" fo:margin-right="2.499cm"/>
      <style:header-style>
        <style:header-footer-properties fo:min-height="1.288cm" style:dynamic-spacing="true"/>
      </style:header-style>
      <style:footer-style>
        <style:header-footer-properties fo:min-height="0.339cm" style:dynamic-spacing="true"/>
      </style:footer-style>
    </style:page-layout>
    <style:style style:name="P1" style:family="paragraph" style:parent-style-name="Body_20_Text" style:master-page-name="Standard">
      <style:paragraph-properties fo:line-height="6%"/>
      <style:text-properties fo:font-size="10pt" style:font-size-asian="10pt" fo:font-weight="normal" style:font-weight-asian="normal"/>
    </style:style>
    <style:style style:name="FR1" style:family="graphic" style:parent-style-name="Body_20_Text">
      <style:graphic-properties draw:stroke="none" draw:fill="none" draw:opacity="0%" style:background-transparency="100%" fo:padding-top="0.529cm" fo:border-top="none" fo:border-bottom="none" fo:border-left="none" fo:border-right="none" style:horizontal-pos="center" style:horizontal-rel="page" style:vertical-pos="top" style:vertical-rel="page" style:flow-with-text="false" style:wrap="run-through" style:run-through="foreground" fo:wrap-option="no-wrap" draw:auto-grow-height="true" draw:auto-grow-width="true"/>
    </style:style>
    <style:style style:name="P2" style:family="paragraph" style:parent-style-name="Normal"/>
    <style:style style:name="T2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FR2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3" style:family="paragraph" style:parent-style-name="Normal">
      <style:paragraph-properties fo:margin-top="0cm" fo:margin-bottom="0cm" fo:margin-left="0.035cm"/>
    </style:style>
    <style:style style:name="T3_1" style:family="text">
      <style:text-properties fo:letter-spacing="-0.004cm" style:font-name="Calibri" fo:font-size="9.5pt" style:font-size-asian="9.5pt"/>
    </style:style>
    <style:style style:name="P4" style:family="paragraph" style:parent-style-name="Body_20_Text">
      <style:paragraph-properties fo:line-height="6%"/>
      <style:text-properties fo:font-size="10pt" style:font-size-asian="10pt" fo:font-weight="normal" style:font-weight-asian="normal"/>
    </style:style>
    <style:style style:name="FR3" style:family="graphic" style:parent-style-name="Body_20_Text">
      <style:graphic-properties draw:stroke="none" draw:fill="none" draw:opacity="0%" style:background-transparency="100%" fo:border-top="none" fo:padding-bottom="0.529cm" fo:border-bottom="none" fo:border-left="none" fo:border-right="none" style:horizontal-pos="center" style:horizontal-rel="page" style:vertical-pos="bottom" style:vertical-rel="page" style:flow-with-text="false" style:wrap="run-through" style:run-through="foreground" fo:wrap-option="no-wrap" draw:auto-grow-height="true" draw:auto-grow-width="true"/>
    </style:style>
    <style:style style:name="P5" style:family="paragraph" style:parent-style-name="Normal"/>
    <style:style style:name="T5_1" style:family="text">
      <style:text-properties fo:color="#000000" style:font-name="Calibri" fo:font-size="10pt" style:font-name-asian="Calibri" style:font-size-asian="10pt" style:font-name-complex="Calibri" style:font-size-complex="10pt"/>
    </style:style>
    <style:style style:name="FR4" style:family="graphic" style:parent-style-name="Body_20_Text">
      <style:graphic-properties draw:stroke="solid" draw:fill-color="#000000" fo:background-color="#000000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background" fo:wrap-option="wrap" draw:auto-grow-height="false" draw:auto-grow-width="false"/>
    </style:style>
    <style:style style:name="P6" style:family="paragraph" style:parent-style-name="Normal">
      <style:paragraph-properties fo:margin-top="0cm" fo:margin-bottom="0cm" fo:margin-left="0.106cm"/>
    </style:style>
    <style:style style:name="T6_1" style:family="text">
      <style:text-properties fo:letter-spacing="-0.018cm" style:font-name="Arial MT" fo:font-size="12pt" style:font-size-asian="12pt"/>
    </style:style>
  </office:automatic-styles>
  <office:master-styles>
    <style:master-page style:name="Standard" style:page-layout-name="pm1">
      <style:header>
        <text:p text:style-name="P1"><draw:frame svg:x="0cm" svg:y="0cm" svg:width="1.277cm" svg:height="0.96cm" draw:style-name="FR1" text:anchor-type="page" draw:z-index="8"><draw:text-box fo:min-height="0.96cm"><text:p text:style-name="P2"><text:span text:style-name="T2_1">OFFICIAL</text:span></text:p></draw:text-box><svg:desc>OFFICIAL</svg:desc></draw:frame><draw:frame svg:x="0.654cm" svg:y="0.485cm" svg:width="1.379cm" svg:height="0.545cm" draw:style-name="FR2" text:anchor-type="page" draw:z-index="0"><draw:text-box><text:p text:style-name="P3"><text:span text:style-name="T3_1">OFFICIAL</text:span></text:p></draw:text-box></draw:frame></text:p>
      </style:header>
      <style:footer>
        <text:p text:style-name="P4"><draw:frame svg:x="0cm" svg:y="0cm" svg:width="1.277cm" svg:height="0.96cm" draw:style-name="FR3" text:anchor-type="page" draw:z-index="14"><draw:text-box fo:min-height="0.96cm"><text:p text:style-name="P5"><text:span text:style-name="T5_1">OFFICIAL</text:span></text:p></draw:text-box><svg:desc>OFFICIAL</svg:desc></draw:frame><draw:frame svg:x="10.253cm" svg:y="27.944cm" svg:width="0.536cm" svg:height="0.598cm" draw:style-name="FR4" text:anchor-type="page" draw:z-index="2"><draw:text-box><text:p text:style-name="P6"><text:span text:style-name="T6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NGP Addendum to Business Case Final 290426</dc:title>
    <meta:initial-creator>Nusrat Hammad</meta:initial-creator>
    <meta:creation-date>2026-04-29T02:57:00</meta:creation-date>
    <dc:creator>Matt Clancy</dc:creator>
    <dc:date>2026-04-29T02:57:00</dc:date>
    <meta:editing-cycles>2</meta:editing-cycles>
    <meta:document-statistic meta:page-count="5" meta:paragraph-count="91" meta:row-count="287" meta:word-count="1602" meta:character-count="11575" meta:non-whitespace-character-count="10064"/>
    <meta:user-defined meta:name="ClassificationContentMarkingFooterFontProps">#000000,10,Calibri</meta:user-defined>
    <meta:user-defined meta:name="ClassificationContentMarkingFooterShapeIds">51c10ace,103623cf,15648b84</meta:user-defined>
    <meta:user-defined meta:name="ClassificationContentMarkingFooterText">OFFICIAL</meta:user-defined>
    <meta:user-defined meta:name="ClassificationContentMarkingHeaderFontProps">#000000,10,Calibri</meta:user-defined>
    <meta:user-defined meta:name="ClassificationContentMarkingHeaderShapeIds">3cb85c5d,5ed6861c,46528f</meta:user-defined>
    <meta:user-defined meta:name="ClassificationContentMarkingHeaderText">OFFICIAL</meta:user-defined>
    <meta:user-defined meta:name="ContentTypeId">0x010100A9E804AD2130B047BEB1B1355903FA59020024B070D88472B94E849C942AB5D32015</meta:user-defined>
    <meta:user-defined meta:name="Created" meta:value-type="date">2025-08-29T00:00:00</meta:user-defined>
    <meta:user-defined meta:name="Creator">PDFium</meta:user-defined>
    <meta:user-defined meta:name="docLang">en</meta:user-defined>
    <meta:user-defined meta:name="DocumentIdentifier">S30130410</meta:user-defined>
    <meta:user-defined meta:name="LastSaved" meta:value-type="date">2025-08-29T00:00:00</meta:user-defined>
    <meta:user-defined meta:name="Producer">PDFium</meta:user-defined>
  </office:meta>
</office:document-meta>
</file>