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Aptos" svg:font-family="Aptos" style:font-pitch="variable" style:font-family-generic="swiss"/>
    <style:font-face style:name="Aptos Narrow" svg:font-family="Aptos Narrow" style:font-pitch="variable" style:font-family-generic="swiss"/>
    <style:font-face style:name="Calibri Light" svg:font-family="Calibri Light" style:font-pitch="variable" style:font-family-generic="swiss"/>
    <style:font-face style:name="游明朝" svg:font-family="游明朝"/>
  </office:font-face-decls>
  <office:automatic-styles>
    <style:style style:name="S1" style:family="section">
      <style:section-properties text:dont-balance-text-columns="false">
        <style:columns fo:column-count="0" fo:column-gap="1.249cm"/>
      </style:section-properties>
    </style:style>
    <style:style style:name="P1" style:family="paragraph" style:parent-style-name="Heading_20_2" style:master-page-name="Standard">
      <style:paragraph-properties fo:text-align="center"/>
    </style:style>
    <style:style style:name="T1_1" style:family="text">
      <style:text-properties fo:font-style="normal" style:font-style-asian="normal"/>
    </style:style>
    <style:style style:name="T1_2" style:family="text">
      <style:text-properties fo:font-style="normal" style:font-style-asian="normal"/>
    </style:style>
    <style:style style:name="T1_3" style:family="text">
      <style:text-properties fo:font-style="normal" style:font-style-asian="normal"/>
    </style:style>
    <style:style style:name="T1_4" style:family="text">
      <style:text-properties fo:font-style="normal" style:font-style-asian="normal"/>
    </style:style>
    <style:style style:name="P2" style:family="paragraph" style:parent-style-name="Normal">
      <style:text-properties fo:font-size="11pt" style:font-size-asian="11pt" style:font-size-complex="11pt" fo:font-weight="bold" style:font-weight-asian="bold"/>
    </style:style>
    <style:style style:name="Table1" style:family="table">
      <style:table-properties table:align="left" style:width="15.494cm" fo:margin-left="0cm"/>
    </style:style>
    <style:style style:name="Column1" style:family="table-column">
      <style:table-column-properties style:column-width="5.493cm"/>
    </style:style>
    <style:style style:name="Column2" style:family="table-column">
      <style:table-column-properties style:column-width="4.75cm"/>
    </style:style>
    <style:style style:name="Column3" style:family="table-column">
      <style:table-column-properties style:column-width="5.251cm"/>
    </style:style>
    <style:style style:name="Row1" style:family="table-row">
      <style:table-row-properties style:min-row-height="0.718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line-height="100%" fo:margin-bottom="0cm"/>
    </style:style>
    <style:style style:name="T3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2" style:family="table-row">
      <style:table-row-properties style:min-row-height="0.72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>
      <style:paragraph-properties fo:line-height="100%" fo:margin-bottom="0cm"/>
    </style:style>
    <style:style style:name="T4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5" style:family="paragraph" style:parent-style-name="Normal">
      <style:paragraph-properties fo:line-height="100%" fo:margin-bottom="0cm"/>
    </style:style>
    <style:style style:name="T5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5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_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3" style:family="table-row">
      <style:table-row-properties style:min-row-height="0.529cm"/>
    </style:style>
    <style:style style:name="Cell4" style:family="table-cell">
      <style:table-cell-properties style:vertical-align="top" fo:border-top="#000000 0.009cm dotted" fo:border-bottom="#000000 0.018cm solid" fo:padding-left="0.19cm" fo:border-left="#000000 0.018cm solid" fo:padding-right="0.19cm" fo:border-right="#000000 0.009cm dotted" fo:wrap-option="wrap"/>
    </style:style>
    <style:style style:name="P6" style:family="paragraph" style:parent-style-name="Normal">
      <style:paragraph-properties fo:line-height="100%" fo:margin-bottom="0cm"/>
    </style:style>
    <style:style style:name="T6_1" style:family="text">
      <style:text-properties fo:color="#000000" style:font-name="Arial" fo:font-size="10pt" style:font-name-asian="Arial" style:font-size-asian="10pt" style:font-name-complex="Arial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T6_2" style:family="text">
      <style:text-properties fo:color="#000000" style:font-name="Arial" fo:font-size="10pt" style:font-name-asian="Arial" style:font-size-asian="10pt" style:font-name-complex="Arial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T6_3" style:family="text">
      <style:text-properties fo:color="#000000" style:font-name="Arial" fo:font-size="10pt" style:font-name-asian="Arial" style:font-size-asian="10pt" style:font-name-complex="Arial" style:font-size-complex="10pt" fo:language="fr" fo:language-asian="en" fo:language-complex="ar" fo:country="FR" fo:country-asian="GB" fo:country-complex="SA" fo:font-weight="bold" style:font-weight-asian="bold" style:font-weight-complex="bold"/>
    </style:style>
    <style:style style:name="P7" style:family="paragraph" style:parent-style-name="Normal">
      <style:paragraph-properties fo:line-height="100%" fo:margin-bottom="0cm"/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09cm dotted" fo:wrap-option="wrap"/>
    </style:style>
    <style:style style:name="P8" style:family="paragraph" style:parent-style-name="Normal">
      <style:paragraph-properties fo:line-height="100%" fo:margin-bottom="0cm"/>
    </style:style>
    <style:style style:name="T8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8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6" style:family="table-cell">
      <style:table-cell-properties style:vertical-align="top" fo:border-top="#000000 0.009cm dotted" fo:border-bottom="#000000 0.018cm solid" fo:padding-left="0.19cm" fo:border-left="#000000 0.009cm dotted" fo:padding-right="0.19cm" fo:border-right="#000000 0.018cm solid" fo:wrap-option="wrap"/>
    </style:style>
    <style:style style:name="P9" style:family="paragraph" style:parent-style-name="Normal">
      <style:paragraph-properties fo:line-height="100%" fo:margin-bottom="0cm"/>
    </style:style>
    <style:style style:name="T9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9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0" style:family="paragraph" style:parent-style-name="Normal">
      <style:text-properties fo:font-size="11pt" style:font-size-asian="11pt" style:font-size-complex="11pt" fo:font-weight="bold" style:font-weight-asian="bold"/>
    </style:style>
    <style:style style:name="P11" style:family="paragraph" style:parent-style-name="Normal"/>
    <style:style style:name="T11_1" style:family="text">
      <style:text-properties fo:font-size="11pt" style:font-size-asian="11pt" style:font-size-complex="11pt" fo:font-weight="bold" style:font-weight-asian="bold"/>
    </style:style>
    <style:style style:name="Table2" style:family="table">
      <style:table-properties table:align="left" style:width="15.494cm" fo:margin-left="0cm"/>
    </style:style>
    <style:style style:name="Column4" style:family="table-column">
      <style:table-column-properties style:column-width="4.165cm"/>
    </style:style>
    <style:style style:name="Column5" style:family="table-column">
      <style:table-column-properties style:column-width="1.323cm"/>
    </style:style>
    <style:style style:name="Column6" style:family="table-column">
      <style:table-column-properties style:column-width="1.323cm"/>
    </style:style>
    <style:style style:name="Column7" style:family="table-column">
      <style:table-column-properties style:column-width="1.323cm"/>
    </style:style>
    <style:style style:name="Column8" style:family="table-column">
      <style:table-column-properties style:column-width="1.45cm"/>
    </style:style>
    <style:style style:name="Column9" style:family="table-column">
      <style:table-column-properties style:column-width="1.452cm"/>
    </style:style>
    <style:style style:name="Column10" style:family="table-column">
      <style:table-column-properties style:column-width="1.452cm"/>
    </style:style>
    <style:style style:name="Column11" style:family="table-column">
      <style:table-column-properties style:column-width="1.45cm"/>
    </style:style>
    <style:style style:name="Column12" style:family="table-column">
      <style:table-column-properties style:column-width="1.558cm"/>
    </style:style>
    <style:style style:name="Row4" style:family="table-row"/>
    <style:style style:name="Cell7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100%" fo:margin-bottom="0cm"/>
    </style:style>
    <style:style style:name="T1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line-height="100%" fo:margin-bottom="0cm"/>
    </style:style>
    <style:style style:name="T1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line-height="100%" fo:margin-bottom="0cm"/>
    </style:style>
    <style:style style:name="T1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line-height="100%" fo:margin-bottom="0cm"/>
    </style:style>
    <style:style style:name="T15_1" style:family="text">
      <style:text-properties fo:color="#00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5" style:family="table-row"/>
    <style:style style:name="Cell1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line-height="100%" fo:margin-bottom="0cm"/>
    </style:style>
    <style:style style:name="T2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line-height="100%" fo:margin-bottom="0cm"/>
    </style:style>
    <style:style style:name="T2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line-height="100%" fo:margin-bottom="0cm"/>
    </style:style>
    <style:style style:name="T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line-height="100%" fo:margin-bottom="0cm"/>
    </style:style>
    <style:style style:name="T24_1" style:family="text">
      <style:text-properties fo:color="#00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Row6" style:family="table-row">
      <style:table-row-properties style:min-row-height="0.545cm"/>
    </style:style>
    <style:style style:name="Cell25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line-height="100%" fo:margin-bottom="0cm"/>
    </style:style>
    <style:style style:name="T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line-height="100%" fo:margin-bottom="0cm"/>
    </style:style>
    <style:style style:name="T3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line-height="100%" fo:margin-bottom="0cm"/>
    </style:style>
    <style:style style:name="T3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line-height="100%" fo:margin-bottom="0cm"/>
    </style:style>
    <style:style style:name="T33_1" style:family="text">
      <style:text-properties fo:color="#000000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39" style:family="paragraph" style:parent-style-name="Normal">
      <style:text-properties fo:font-size="11pt" style:font-size-asian="11pt" style:font-size-complex="11pt" fo:font-weight="bold" style:font-weight-asian="bold"/>
    </style:style>
    <style:style style:name="Table3" style:family="table">
      <style:table-properties table:align="left" style:width="15.503cm" fo:margin-left="-0.009cm"/>
    </style:style>
    <style:style style:name="Column13" style:family="table-column">
      <style:table-column-properties style:column-width="6.502cm"/>
    </style:style>
    <style:style style:name="Column14" style:family="table-column">
      <style:table-column-properties style:column-width="9.001cm"/>
    </style:style>
    <style:style style:name="Row7" style:family="table-row">
      <style:table-row-properties style:min-row-height="0.626cm"/>
    </style:style>
    <style:style style:name="Cell34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paragraph-properties fo:line-height="100%" fo:margin-bottom="0cm"/>
    </style:style>
    <style:style style:name="T4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line-height="100%" fo:margin-bottom="0cm"/>
    </style:style>
    <style:style style:name="T41_1" style:family="text"/>
    <style:style style:name="T41_2" style:family="text" style:parent-style-name="Internet_20_link">
      <style:text-properties fo:color="#0563c1"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style:text-underline-style="solid" style:text-underline-color="font-color"/>
    </style:style>
    <style:style style:name="T41_3" style:family="text">
      <style:text-properties fo:color="#000000" style:font-name="Segoe UI" fo:font-size="10pt" style:font-name-asian="Segoe UI" style:font-size-asian="10pt" style:font-name-complex="Segoe UI" style:font-size-complex="10pt" fo:language="en" fo:language-asian="en" fo:language-complex="ar" fo:country="GB" fo:country-asian="GB" fo:country-complex="SA"/>
    </style:style>
    <style:style style:name="Row8" style:family="table-row">
      <style:table-row-properties style:min-row-height="0.711cm"/>
    </style:style>
    <style:style style:name="Cell36" style:family="table-cell">
      <style:table-cell-properties fo:background-color="#b4c6e7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paragraph-properties fo:line-height="100%" fo:margin-bottom="0cm"/>
    </style:style>
    <style:style style:name="T42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line-height="100%" fo:margin-bottom="0cm"/>
    </style:style>
    <style:style style:name="T43_1" style:family="text"/>
    <style:style style:name="T43_2" style:family="text">
      <style:text-properties fo:color="#0563c1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43_3" style:family="text">
      <style:text-properties fo:color="#0563c1" style:font-name="Arial" fo:font-size="10pt" style:font-name-asian="Arial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44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45" style:family="paragraph" style:parent-style-name="Normal">
      <style:text-properties fo:font-size="11pt" style:font-size-asian="11pt" style:font-size-complex="11pt" fo:font-weight="bold" style:font-weight-asian="bold"/>
    </style:style>
    <style:style style:name="P46" style:family="paragraph" style:parent-style-name="Normal"/>
    <style:style style:name="T46_1" style:family="text">
      <style:text-properties fo:font-size="14pt" style:font-size-asian="14pt" style:font-size-complex="14pt" fo:font-weight="bold" style:font-weight-asian="bold" style:font-weight-complex="bold"/>
    </style:style>
    <style:style style:name="P47" style:family="paragraph" style:parent-style-name="Normal">
      <style:text-properties fo:font-size="11pt" style:font-size-asian="11pt" style:font-size-complex="11pt" fo:font-weight="bold" style:font-weight-asian="bold"/>
    </style:style>
    <style:style style:name="P48" style:family="paragraph" style:parent-style-name="Normal"/>
    <style:style style:name="T48_1" style:family="text">
      <style:text-properties fo:font-size="11pt" style:font-size-asian="11pt" style:font-size-complex="11pt" fo:font-weight="bold" style:font-weight-asian="bold"/>
    </style:style>
    <style:style style:name="P49" style:family="paragraph" style:parent-style-name="Normal">
      <style:text-properties fo:font-size="11pt" style:font-size-asian="11pt" style:font-size-complex="11pt" fo:font-weight="bold" style:font-weight-asian="bold"/>
    </style:style>
    <style:style style:name="P50" style:family="paragraph" style:parent-style-name="Normal">
      <style:paragraph-properties fo:text-align="justify"/>
    </style:style>
    <style:style style:name="T50_1" style:family="text">
      <style:text-properties fo:font-size="10pt" style:font-size-asian="10pt" style:font-size-complex="10pt"/>
    </style:style>
    <style:style style:name="T50_2" style:family="text">
      <style:text-properties fo:font-size="10pt" style:font-size-asian="10pt" style:font-size-complex="10pt"/>
    </style:style>
    <style:style style:name="T50_3" style:family="text">
      <style:text-properties fo:font-size="10pt" style:font-size-asian="10pt" style:font-size-complex="10pt"/>
    </style:style>
    <style:style style:name="T50_4" style:family="text">
      <style:text-properties fo:font-size="10pt" style:font-size-asian="10pt" style:font-size-complex="10pt"/>
    </style:style>
    <style:style style:name="T50_5" style:family="text">
      <style:text-properties fo:font-size="10pt" style:font-size-asian="10pt" style:font-size-complex="10pt"/>
    </style:style>
    <style:style style:name="T50_6" style:family="text">
      <style:text-properties fo:font-size="10pt" style:font-size-asian="10pt" style:font-size-complex="10pt"/>
    </style:style>
    <style:style style:name="T50_7" style:family="text">
      <style:text-properties fo:font-size="10pt" style:font-size-asian="10pt" style:font-size-complex="10pt"/>
    </style:style>
    <style:style style:name="T50_8" style:family="text">
      <style:text-properties fo:font-size="10pt" style:font-size-asian="10pt" style:font-size-complex="10pt"/>
    </style:style>
    <style:style style:name="T50_9" style:family="text">
      <style:text-properties fo:font-size="10pt" style:font-size-asian="10pt" style:font-size-complex="10pt"/>
    </style:style>
    <style:style style:name="T50_10" style:family="text">
      <style:text-properties fo:font-size="10pt" style:font-size-asian="10pt" style:font-size-complex="10pt"/>
    </style:style>
    <style:style style:name="T50_11" style:family="text">
      <style:text-properties fo:font-size="10pt" style:font-size-asian="10pt" style:font-size-complex="10pt"/>
    </style:style>
    <style:style style:name="T50_12" style:family="text">
      <style:text-properties fo:font-size="10pt" style:font-size-asian="10pt" style:font-size-complex="10pt"/>
    </style:style>
    <style:style style:name="T50_13" style:family="text">
      <style:text-properties fo:font-size="10pt" style:font-size-asian="10pt" style:font-size-complex="10pt"/>
    </style:style>
    <style:style style:name="T50_14" style:family="text">
      <style:text-properties fo:font-size="10pt" style:font-size-asian="10pt" style:font-size-complex="10pt"/>
    </style:style>
    <style:style style:name="T50_15" style:family="text">
      <style:text-properties fo:font-size="10pt" style:font-size-asian="10pt" style:font-size-complex="10pt"/>
    </style:style>
    <style:style style:name="T50_16" style:family="text">
      <style:text-properties fo:font-size="10pt" style:font-size-asian="10pt" style:font-size-complex="10pt"/>
    </style:style>
    <style:style style:name="T50_17" style:family="text">
      <style:text-properties fo:font-size="10pt" style:font-size-asian="10pt" style:font-size-complex="10pt"/>
    </style:style>
    <style:style style:name="T50_18" style:family="text">
      <style:text-properties fo:font-size="10pt" style:font-size-asian="10pt" style:font-size-complex="10pt"/>
    </style:style>
    <style:style style:name="T50_19" style:family="text">
      <style:text-properties fo:font-size="10pt" style:font-size-asian="10pt" style:font-size-complex="10pt"/>
    </style:style>
    <style:style style:name="T50_20" style:family="text">
      <style:text-properties fo:font-size="10pt" style:font-size-asian="10pt" style:font-size-complex="10pt"/>
    </style:style>
    <style:style style:name="T50_21" style:family="text">
      <style:text-properties fo:font-size="10pt" style:font-size-asian="10pt" style:font-size-complex="10pt"/>
    </style:style>
    <style:style style:name="T50_22" style:family="text">
      <style:text-properties fo:font-size="10pt" style:font-size-asian="10pt" style:font-size-complex="10pt"/>
    </style:style>
    <style:style style:name="T50_23" style:family="text">
      <style:text-properties fo:font-size="10pt" style:font-size-asian="10pt" style:font-size-complex="10pt"/>
    </style:style>
    <style:style style:name="T50_24" style:family="text">
      <style:text-properties fo:font-size="10pt" style:font-size-asian="10pt" style:font-size-complex="10pt"/>
    </style:style>
    <style:style style:name="T50_25" style:family="text">
      <style:text-properties fo:font-size="10pt" style:font-size-asian="10pt" style:font-size-complex="10pt"/>
    </style:style>
    <style:style style:name="T50_26" style:family="text">
      <style:text-properties fo:font-size="10pt" style:font-size-asian="10pt" style:font-size-complex="10pt"/>
    </style:style>
    <style:style style:name="T50_27" style:family="text">
      <style:text-properties fo:font-size="10pt" style:font-size-asian="10pt" style:font-size-complex="10pt"/>
    </style:style>
    <style:style style:name="T50_28" style:family="text">
      <style:text-properties fo:font-size="10pt" style:font-size-asian="10pt" style:font-size-complex="10pt"/>
    </style:style>
    <style:style style:name="T50_29" style:family="text">
      <style:text-properties fo:font-size="10pt" style:font-size-asian="10pt" style:font-size-complex="10pt"/>
    </style:style>
    <style:style style:name="T50_30" style:family="text">
      <style:text-properties fo:font-size="10pt" style:font-size-asian="10pt" style:font-size-complex="10pt"/>
    </style:style>
    <style:style style:name="T50_31" style:family="text">
      <style:text-properties fo:font-size="10pt" style:font-size-asian="10pt" style:font-size-complex="10pt"/>
    </style:style>
    <style:style style:name="T50_32" style:family="text">
      <style:text-properties fo:font-size="10pt" style:font-size-asian="10pt" style:font-size-complex="10pt"/>
    </style:style>
    <style:style style:name="T50_33" style:family="text">
      <style:text-properties fo:font-size="10pt" style:font-size-asian="10pt" style:font-size-complex="10pt"/>
    </style:style>
    <style:style style:name="T50_34" style:family="text">
      <style:text-properties fo:font-size="10pt" style:font-size-asian="10pt" style:font-size-complex="10pt"/>
    </style:style>
    <style:style style:name="P51" style:family="paragraph" style:parent-style-name="Normal">
      <style:paragraph-properties fo:text-align="justify"/>
      <style:text-properties fo:font-size="10pt" style:font-size-asian="10pt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fo:font-size="10pt" style:font-size-asian="10pt"/>
    </style:style>
    <style:style style:name="T52_2" style:family="text">
      <style:text-properties fo:font-size="10pt" style:font-size-asian="10pt"/>
    </style:style>
    <style:style style:name="T52_3" style:family="text">
      <style:text-properties fo:font-size="10pt" style:font-size-asian="10pt"/>
    </style:style>
    <style:style style:name="T52_4" style:family="text">
      <style:text-properties fo:font-size="10pt" style:font-size-asian="10pt"/>
    </style:style>
    <style:style style:name="T52_5" style:family="text">
      <style:text-properties fo:font-size="10pt" style:font-size-asian="10pt"/>
    </style:style>
    <style:style style:name="T52_6" style:family="text">
      <style:text-properties fo:font-size="10pt" style:font-size-asian="10pt"/>
    </style:style>
    <style:style style:name="T52_7" style:family="text">
      <style:text-properties fo:font-size="10pt" style:font-size-asian="10pt"/>
    </style:style>
    <style:style style:name="T52_8" style:family="text">
      <style:text-properties fo:font-size="10pt" style:font-size-asian="10pt"/>
    </style:style>
    <style:style style:name="T52_9" style:family="text">
      <style:text-properties fo:font-size="10pt" style:font-size-asian="10pt"/>
    </style:style>
    <style:style style:name="T52_10" style:family="text">
      <style:text-properties fo:font-size="10pt" style:font-size-asian="10pt"/>
    </style:style>
    <style:style style:name="T52_11" style:family="text">
      <style:text-properties fo:font-size="10pt" style:font-size-asian="10pt"/>
    </style:style>
    <style:style style:name="T52_12" style:family="text">
      <style:text-properties fo:font-size="10pt" style:font-size-asian="10pt"/>
    </style:style>
    <style:style style:name="T52_13" style:family="text">
      <style:text-properties fo:font-size="10pt" style:font-size-asian="10pt"/>
    </style:style>
    <style:style style:name="T52_14" style:family="text">
      <style:text-properties fo:font-size="10pt" style:font-size-asian="10pt"/>
    </style:style>
    <style:style style:name="T52_15" style:family="text">
      <style:text-properties fo:font-size="10pt" style:font-size-asian="10pt"/>
    </style:style>
    <style:style style:name="T52_16" style:family="text">
      <style:text-properties fo:font-size="10pt" style:font-size-asian="10pt"/>
    </style:style>
    <style:style style:name="T52_17" style:family="text">
      <style:text-properties fo:font-size="10pt" style:font-size-asian="10pt"/>
    </style:style>
    <style:style style:name="T52_18" style:family="text">
      <style:text-properties fo:font-size="10pt" style:font-size-asian="10pt"/>
    </style:style>
    <style:style style:name="T52_19" style:family="text">
      <style:text-properties fo:font-size="10pt" style:font-size-asian="10pt"/>
    </style:style>
    <style:style style:name="T52_20" style:family="text">
      <style:text-properties fo:font-size="10pt" style:font-size-asian="10pt"/>
    </style:style>
    <style:style style:name="T52_21" style:family="text">
      <style:text-properties fo:font-size="10pt" style:font-size-asian="10pt"/>
    </style:style>
    <style:style style:name="T52_22" style:family="text">
      <style:text-properties fo:font-size="10pt" style:font-size-asian="10pt"/>
    </style:style>
    <style:style style:name="T52_23" style:family="text">
      <style:text-properties fo:font-size="10pt" style:font-size-asian="10pt"/>
    </style:style>
    <style:style style:name="T52_24" style:family="text">
      <style:text-properties fo:font-size="10pt" style:font-size-asian="10pt"/>
    </style:style>
    <style:style style:name="T52_25" style:family="text">
      <style:text-properties fo:font-size="10pt" style:font-size-asian="10pt"/>
    </style:style>
    <style:style style:name="T52_26" style:family="text">
      <style:text-properties fo:font-size="10pt" style:font-size-asian="10pt"/>
    </style:style>
    <style:style style:name="T52_27" style:family="text">
      <style:text-properties fo:font-size="10pt" style:font-size-asian="10pt"/>
    </style:style>
    <style:style style:name="T52_28" style:family="text">
      <style:text-properties fo:font-size="10pt" style:font-name-asian="Arial" style:font-size-asian="10pt" style:font-name-complex="Arial" style:font-size-complex="10pt"/>
    </style:style>
    <style:style style:name="T52_29" style:family="text">
      <style:text-properties fo:font-size="10pt" style:font-name-asian="Arial" style:font-size-asian="10pt" style:font-name-complex="Arial" style:font-size-complex="10pt"/>
    </style:style>
    <style:style style:name="T52_30" style:family="text">
      <style:text-properties fo:font-size="10pt" style:font-name-asian="Arial" style:font-size-asian="10pt" style:font-name-complex="Arial" style:font-size-complex="10pt"/>
    </style:style>
    <style:style style:name="T52_31" style:family="text">
      <style:text-properties fo:font-size="10pt" style:font-name-asian="Arial" style:font-size-asian="10pt" style:font-name-complex="Arial" style:font-size-complex="10pt"/>
    </style:style>
    <style:style style:name="T52_32" style:family="text">
      <style:text-properties fo:font-size="10pt" style:font-name-asian="Arial" style:font-size-asian="10pt" style:font-name-complex="Arial" style:font-size-complex="10pt"/>
    </style:style>
    <style:style style:name="T52_33" style:family="text">
      <style:text-properties fo:font-size="10pt" style:font-name-asian="Arial" style:font-size-asian="10pt" style:font-name-complex="Arial" style:font-size-complex="10pt"/>
    </style:style>
    <style:style style:name="T52_34" style:family="text">
      <style:text-properties fo:font-size="10pt" style:font-name-asian="Arial" style:font-size-asian="10pt" style:font-name-complex="Arial" style:font-size-complex="10pt"/>
    </style:style>
    <style:style style:name="T52_35" style:family="text">
      <style:text-properties fo:font-size="10pt" style:font-name-asian="Arial" style:font-size-asian="10pt" style:font-name-complex="Arial" style:font-size-complex="10pt"/>
    </style:style>
    <style:style style:name="T52_36" style:family="text">
      <style:text-properties fo:font-size="10pt" style:font-name-asian="Arial" style:font-size-asian="10pt" style:font-name-complex="Arial" style:font-size-complex="10pt"/>
    </style:style>
    <style:style style:name="P53" style:family="paragraph" style:parent-style-name="Normal">
      <style:paragraph-properties fo:text-align="justify"/>
      <style:text-properties fo:font-size="10pt" style:font-name-asian="Arial" style:font-size-asian="10pt" style:font-size-complex="10pt"/>
    </style:style>
    <style:style style:name="P54" style:family="paragraph" style:parent-style-name="Normal">
      <style:paragraph-properties fo:margin-top="0.071cm" fo:margin-bottom="0.071cm"/>
    </style:style>
    <style:style style:name="T54_1" style:family="text">
      <style:text-properties fo:font-size="10pt" style:font-size-asian="10pt" style:font-size-complex="10pt"/>
    </style:style>
    <style:style style:name="P55" style:family="paragraph" style:parent-style-name="List_20_Paragraph">
      <style:paragraph-properties fo:text-align="justify" fo:margin-bottom="0.212cm"/>
      <style:text-properties fo:font-size="10pt" style:font-size-asian="10pt"/>
    </style:style>
    <style:style style:name="T55_1" style:family="text">
      <style:text-properties fo:font-size="10pt" style:font-size-asian="10pt"/>
    </style:style>
    <style:style style:name="T55_2" style:family="text">
      <style:text-properties fo:font-size="10pt" style:font-size-asian="10pt"/>
    </style:style>
    <style:style style:name="T55_3" style:family="text">
      <style:text-properties fo:font-size="10pt" style:font-size-asian="10pt"/>
    </style:style>
    <style:style style:name="P56" style:family="paragraph" style:parent-style-name="List_20_Paragraph">
      <style:paragraph-properties fo:text-align="justify" fo:margin-bottom="0.212cm"/>
      <style:text-properties fo:font-size="10pt" style:font-size-asian="10pt"/>
    </style:style>
    <style:style style:name="T56_1" style:family="text">
      <style:text-properties fo:font-size="10pt" style:font-size-asian="10pt"/>
    </style:style>
    <style:style style:name="T56_2" style:family="text">
      <style:text-properties fo:font-size="10pt" style:font-size-asian="10pt"/>
    </style:style>
    <style:style style:name="T56_3" style:family="text">
      <style:text-properties fo:font-size="10pt" style:font-size-asian="10pt"/>
    </style:style>
    <style:style style:name="T56_4" style:family="text">
      <style:text-properties fo:font-size="10pt" style:font-size-asian="10pt"/>
    </style:style>
    <style:style style:name="T56_5" style:family="text">
      <style:text-properties fo:font-size="10pt" style:font-size-asian="10pt"/>
    </style:style>
    <style:style style:name="T56_6" style:family="text">
      <style:text-properties fo:font-size="10pt" style:font-size-asian="10pt"/>
    </style:style>
    <style:style style:name="T56_7" style:family="text">
      <style:text-properties fo:font-size="10pt" style:font-size-asian="10pt"/>
    </style:style>
    <style:style style:name="T56_8" style:family="text">
      <style:text-properties fo:font-size="10pt" style:font-size-asian="10pt"/>
    </style:style>
    <style:style style:name="T56_9" style:family="text">
      <style:text-properties fo:font-size="10pt" style:font-size-asian="10pt"/>
    </style:style>
    <style:style style:name="T56_10" style:family="text">
      <style:text-properties fo:font-size="10pt" style:font-size-asian="10pt"/>
    </style:style>
    <style:style style:name="T56_11" style:family="text">
      <style:text-properties fo:font-size="10pt" style:font-size-asian="10pt"/>
    </style:style>
    <style:style style:name="T56_12" style:family="text">
      <style:text-properties fo:font-size="10pt" style:font-size-asian="10pt"/>
    </style:style>
    <style:style style:name="P57" style:family="paragraph" style:parent-style-name="Normal">
      <style:paragraph-properties fo:margin-bottom="0.212cm"/>
      <style:text-properties fo:font-size="10pt" style:font-size-asian="10pt"/>
    </style:style>
    <style:style style:name="P58" style:family="paragraph" style:parent-style-name="Normal">
      <style:paragraph-properties fo:margin-bottom="0.212cm"/>
      <style:text-properties fo:font-size="10pt" style:font-size-asian="10pt"/>
    </style:style>
    <style:style style:name="P59" style:family="paragraph" style:parent-style-name="Normal">
      <style:paragraph-properties fo:margin-bottom="0.212cm"/>
      <style:text-properties fo:font-size="10pt" style:font-size-asian="10pt"/>
    </style:style>
    <style:style style:name="P60" style:family="paragraph" style:parent-style-name="Normal">
      <style:paragraph-properties fo:margin-bottom="0.212cm"/>
      <style:text-properties fo:font-size="10pt" style:font-size-asian="10pt"/>
    </style:style>
    <style:style style:name="P61" style:family="paragraph" style:parent-style-name="Normal">
      <style:paragraph-properties fo:margin-bottom="0.212cm"/>
      <style:text-properties fo:font-size="10pt" style:font-size-asian="10pt"/>
    </style:style>
    <style:style style:name="P62" style:family="paragraph" style:parent-style-name="Normal">
      <style:paragraph-properties fo:margin-bottom="0.212cm"/>
      <style:text-properties fo:font-size="10pt" style:font-size-asian="10pt"/>
    </style:style>
    <style:style style:name="P63" style:family="paragraph" style:parent-style-name="Normal"/>
    <style:style style:name="T6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64" style:family="paragraph" style:parent-style-name="Normal">
      <style:text-properties fo:font-size="11pt" style:font-size-asian="11pt" style:font-size-complex="11pt" fo:font-weight="bold" style:font-weight-asian="bold"/>
    </style:style>
    <style:style style:name="P65" style:family="paragraph" style:parent-style-name="Normal">
      <style:paragraph-properties fo:margin-top="0.071cm"/>
    </style:style>
    <style:style style:name="T65_1" style:family="text">
      <style:text-properties fo:font-size="10pt" style:font-size-asian="10pt" style:font-name-complex="Arial" style:font-size-complex="10pt"/>
    </style:style>
    <style:style style:name="T65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65_3" style:family="text">
      <style:text-properties fo:font-size="10pt" style:font-size-asian="10pt" style:font-name-complex="Arial" style:font-size-complex="10pt"/>
    </style:style>
    <style:style style:name="P66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67" style:family="paragraph" style:parent-style-name="Normal">
      <style:paragraph-properties fo:text-align="justify" fo:margin-top="0.071cm"/>
    </style:style>
    <style:style style:name="T67_1" style:family="text">
      <style:text-properties fo:font-size="10pt" style:font-size-asian="10pt" style:font-name-complex="Arial" style:font-size-complex="10pt"/>
    </style:style>
    <style:style style:name="T67_2" style:family="text">
      <style:text-properties fo:font-size="10pt" style:font-size-asian="10pt" style:font-name-complex="Arial" style:font-size-complex="10pt"/>
    </style:style>
    <style:style style:name="T67_3" style:family="text">
      <style:text-properties fo:font-size="10pt" style:font-size-asian="10pt" style:font-name-complex="Arial" style:font-size-complex="10pt"/>
    </style:style>
    <style:style style:name="T67_4" style:family="text">
      <style:text-properties fo:font-size="10pt" style:font-size-asian="10pt" style:font-name-complex="Arial" style:font-size-complex="10pt"/>
    </style:style>
    <style:style style:name="T67_5" style:family="text">
      <style:text-properties fo:font-size="10pt" style:font-size-asian="10pt" style:font-name-complex="Arial" style:font-size-complex="10pt"/>
    </style:style>
    <style:style style:name="T67_6" style:family="text">
      <style:text-properties fo:font-size="10pt" style:font-size-asian="10pt" style:font-name-complex="Arial" style:font-size-complex="10pt"/>
    </style:style>
    <style:style style:name="T67_7" style:family="text">
      <style:text-properties fo:font-size="10pt" style:font-size-asian="10pt" style:font-name-complex="Arial" style:font-size-complex="10pt"/>
    </style:style>
    <style:style style:name="T67_8" style:family="text">
      <style:text-properties fo:font-size="10pt" style:font-size-asian="10pt" style:font-name-complex="Arial" style:font-size-complex="10pt"/>
    </style:style>
    <style:style style:name="T67_9" style:family="text">
      <style:text-properties fo:font-size="10pt" style:font-size-asian="10pt" style:font-name-complex="Arial" style:font-size-complex="10pt"/>
    </style:style>
    <style:style style:name="T67_10" style:family="text">
      <style:text-properties fo:font-size="10pt" style:font-size-asian="10pt" style:font-name-complex="Arial" style:font-size-complex="10pt"/>
    </style:style>
    <style:style style:name="T67_11" style:family="text">
      <style:text-properties fo:font-size="10pt" style:font-size-asian="10pt" style:font-name-complex="Arial" style:font-size-complex="10pt"/>
    </style:style>
    <style:style style:name="T67_12" style:family="text">
      <style:text-properties fo:font-size="10pt" style:font-size-asian="10pt" style:font-name-complex="Arial" style:font-size-complex="10pt"/>
    </style:style>
    <style:style style:name="T67_13" style:family="text">
      <style:text-properties fo:font-size="10pt" style:font-size-asian="10pt" style:font-name-complex="Arial"/>
    </style:style>
    <style:style style:name="T67_14" style:family="text">
      <style:text-properties fo:font-size="10pt" style:font-size-asian="10pt" style:font-name-complex="Arial"/>
    </style:style>
    <style:style style:name="T67_15" style:family="text">
      <style:text-properties fo:font-size="10pt" style:font-size-asian="10pt" style:font-name-complex="Arial"/>
    </style:style>
    <style:style style:name="T67_16" style:family="text">
      <style:text-properties fo:font-size="10pt" style:font-size-asian="10pt" style:font-name-complex="Arial"/>
    </style:style>
    <style:style style:name="T67_17" style:family="text">
      <style:text-properties fo:font-size="10pt" style:font-size-asian="10pt" style:font-name-complex="Arial"/>
    </style:style>
    <style:style style:name="T67_18" style:family="text">
      <style:text-properties fo:font-size="10pt" style:font-size-asian="10pt" style:font-name-complex="Arial"/>
    </style:style>
    <style:style style:name="T67_19" style:family="text">
      <style:text-properties fo:font-size="10pt" style:font-size-asian="10pt" style:font-name-complex="Arial"/>
    </style:style>
    <style:style style:name="T67_20" style:family="text">
      <style:text-properties fo:font-size="10pt" style:font-size-asian="10pt" style:font-name-complex="Arial"/>
    </style:style>
    <style:style style:name="T67_21" style:family="text">
      <style:text-properties fo:font-size="10pt" style:font-size-asian="10pt" style:font-name-complex="Arial"/>
    </style:style>
    <style:style style:name="T67_22" style:family="text">
      <style:text-properties fo:font-size="10pt" style:font-size-asian="10pt" style:font-name-complex="Arial"/>
    </style:style>
    <style:style style:name="T67_23" style:family="text">
      <style:text-properties fo:font-size="10pt" style:font-size-asian="10pt" style:font-name-complex="Arial"/>
    </style:style>
    <style:style style:name="T67_24" style:family="text">
      <style:text-properties fo:font-size="10pt" style:font-size-asian="10pt" style:font-name-complex="Arial"/>
    </style:style>
    <style:style style:name="P68" style:family="paragraph" style:parent-style-name="Normal">
      <style:paragraph-properties fo:text-align="justify" fo:margin-top="0.071cm"/>
      <style:text-properties fo:font-size="10pt" style:font-size-asian="10pt" style:font-name-complex="Arial"/>
    </style:style>
    <style:style style:name="P69" style:family="paragraph" style:parent-style-name="Normal">
      <style:paragraph-properties fo:text-align="justify" fo:margin-top="0.071cm"/>
    </style:style>
    <style:style style:name="T69_1" style:family="text">
      <style:text-properties fo:font-size="10pt" style:font-size-asian="10pt" style:font-name-complex="Arial" style:font-size-complex="10pt"/>
    </style:style>
    <style:style style:name="T69_2" style:family="text">
      <style:text-properties fo:font-size="10pt" style:font-size-asian="10pt" style:font-name-complex="Arial" style:font-size-complex="10pt"/>
    </style:style>
    <style:style style:name="T69_3" style:family="text">
      <style:text-properties fo:font-size="10pt" style:font-size-asian="10pt" style:font-name-complex="Arial" style:font-size-complex="10pt"/>
    </style:style>
    <style:style style:name="T69_4" style:family="text">
      <style:text-properties fo:font-size="10pt" style:font-size-asian="10pt" style:font-name-complex="Arial" style:font-size-complex="10pt"/>
    </style:style>
    <style:style style:name="T69_5" style:family="text">
      <style:text-properties fo:font-size="10pt" style:font-size-asian="10pt" style:font-name-complex="Arial" style:font-size-complex="10pt"/>
    </style:style>
    <style:style style:name="T69_6" style:family="text">
      <style:text-properties fo:font-size="10pt" style:font-size-asian="10pt" style:font-name-complex="Arial" style:font-size-complex="10pt"/>
    </style:style>
    <style:style style:name="T69_7" style:family="text">
      <style:text-properties fo:font-size="10pt" style:font-size-asian="10pt" style:font-name-complex="Arial" style:font-size-complex="10pt"/>
    </style:style>
    <style:style style:name="T69_8" style:family="text">
      <style:text-properties fo:font-size="10pt" style:font-size-asian="10pt" style:font-name-complex="Arial" style:font-size-complex="10pt"/>
    </style:style>
    <style:style style:name="T69_9" style:family="text">
      <style:text-properties fo:font-size="10pt" style:font-size-asian="10pt" style:font-name-complex="Arial" style:font-size-complex="10pt"/>
    </style:style>
    <style:style style:name="T69_10" style:family="text">
      <style:text-properties fo:font-size="10pt" style:font-size-asian="10pt" style:font-name-complex="Arial" style:font-size-complex="10pt"/>
    </style:style>
    <style:style style:name="T69_11" style:family="text">
      <style:text-properties fo:font-size="10pt" style:font-size-asian="10pt" style:font-name-complex="Arial" style:font-size-complex="10pt"/>
    </style:style>
    <style:style style:name="T69_12" style:family="text">
      <style:text-properties fo:font-size="10pt" style:font-size-asian="10pt" style:font-name-complex="Arial" style:font-size-complex="10pt"/>
    </style:style>
    <style:style style:name="T69_13" style:family="text">
      <style:text-properties fo:font-size="10pt" style:font-size-asian="10pt" style:font-name-complex="Arial" style:font-size-complex="10pt"/>
    </style:style>
    <style:style style:name="T69_14" style:family="text">
      <style:text-properties fo:font-size="10pt" style:font-size-asian="10pt" style:font-name-complex="Arial" style:font-size-complex="10pt"/>
    </style:style>
    <style:style style:name="T69_15" style:family="text">
      <style:text-properties fo:font-size="10pt" style:font-size-asian="10pt" style:font-name-complex="Arial" style:font-size-complex="10pt"/>
    </style:style>
    <style:style style:name="T69_16" style:family="text">
      <style:text-properties fo:font-size="10pt" style:font-size-asian="10pt" style:font-name-complex="Arial" style:font-size-complex="10pt"/>
    </style:style>
    <style:style style:name="T69_17" style:family="text">
      <style:text-properties fo:font-size="10pt" style:font-size-asian="10pt" style:font-name-complex="Arial" style:font-size-complex="10pt"/>
    </style:style>
    <style:style style:name="T69_18" style:family="text">
      <style:text-properties fo:font-size="10pt" style:font-size-asian="10pt" style:font-name-complex="Arial" style:font-size-complex="10pt"/>
    </style:style>
    <style:style style:name="T69_19" style:family="text">
      <style:text-properties fo:font-size="10pt" style:font-size-asian="10pt" style:font-name-complex="Arial" style:font-size-complex="10pt"/>
    </style:style>
    <style:style style:name="T69_20" style:family="text">
      <style:text-properties fo:font-size="10pt" style:font-size-asian="10pt" style:font-name-complex="Arial" style:font-size-complex="10pt"/>
    </style:style>
    <style:style style:name="T69_21" style:family="text">
      <style:text-properties fo:font-size="10pt" style:font-size-asian="10pt" style:font-name-complex="Arial" style:font-size-complex="10pt"/>
    </style:style>
    <style:style style:name="T69_22" style:family="text">
      <style:text-properties fo:font-size="10pt" style:font-size-asian="10pt" style:font-name-complex="Arial" style:font-size-complex="10pt"/>
    </style:style>
    <style:style style:name="T69_23" style:family="text">
      <style:text-properties fo:font-size="10pt" style:font-size-asian="10pt" style:font-name-complex="Arial" style:font-size-complex="10pt"/>
    </style:style>
    <style:style style:name="T69_24" style:family="text">
      <style:text-properties fo:font-size="10pt" style:font-size-asian="10pt" style:font-name-complex="Arial" style:font-size-complex="10pt"/>
    </style:style>
    <style:style style:name="T69_25" style:family="text">
      <style:text-properties fo:font-size="10pt" style:font-size-asian="10pt" style:font-name-complex="Arial" style:font-size-complex="10pt"/>
    </style:style>
    <style:style style:name="T69_26" style:family="text">
      <style:text-properties fo:font-size="10pt" style:font-size-asian="10pt" style:font-name-complex="Arial" style:font-size-complex="10pt"/>
    </style:style>
    <style:style style:name="T69_27" style:family="text">
      <style:text-properties fo:font-size="10pt" style:font-size-asian="10pt" style:font-name-complex="Arial" style:font-size-complex="10pt"/>
    </style:style>
    <style:style style:name="T69_28" style:family="text">
      <style:text-properties fo:font-size="10pt" style:font-size-asian="10pt" style:font-name-complex="Arial" style:font-size-complex="10pt"/>
    </style:style>
    <style:style style:name="T69_29" style:family="text">
      <style:text-properties fo:font-size="10pt" style:font-size-asian="10pt" style:font-name-complex="Arial" style:font-size-complex="10pt"/>
    </style:style>
    <style:style style:name="T69_30" style:family="text">
      <style:text-properties fo:font-size="10pt" style:font-size-asian="10pt" style:font-name-complex="Arial" style:font-size-complex="10pt"/>
    </style:style>
    <style:style style:name="T69_31" style:family="text">
      <style:text-properties fo:font-size="10pt" style:font-size-asian="10pt" style:font-name-complex="Arial" style:font-size-complex="10pt"/>
    </style:style>
    <style:style style:name="T69_32" style:family="text">
      <style:text-properties fo:font-size="10pt" style:font-size-asian="10pt" style:font-name-complex="Arial" style:font-size-complex="10pt"/>
    </style:style>
    <style:style style:name="T69_33" style:family="text">
      <style:text-properties fo:font-size="10pt" style:font-size-asian="10pt" style:font-name-complex="Arial" style:font-size-complex="10pt"/>
    </style:style>
    <style:style style:name="T69_34" style:family="text">
      <style:text-properties fo:font-size="10pt" style:font-size-asian="10pt" style:font-name-complex="Arial" style:font-size-complex="10pt"/>
    </style:style>
    <style:style style:name="T69_35" style:family="text">
      <style:text-properties fo:font-size="10pt" style:font-size-asian="10pt" style:font-name-complex="Arial" style:font-size-complex="10pt"/>
    </style:style>
    <style:style style:name="T69_36" style:family="text">
      <style:text-properties fo:font-size="10pt" style:font-size-asian="10pt" style:font-name-complex="Arial" style:font-size-complex="10pt"/>
    </style:style>
    <style:style style:name="T69_37" style:family="text">
      <style:text-properties fo:font-size="10pt" style:font-size-asian="10pt" style:font-name-complex="Arial" style:font-size-complex="10pt"/>
    </style:style>
    <style:style style:name="T69_38" style:family="text">
      <style:text-properties fo:font-size="10pt" style:font-size-asian="10pt" style:font-name-complex="Arial" style:font-size-complex="10pt"/>
    </style:style>
    <style:style style:name="T69_39" style:family="text">
      <style:text-properties fo:font-size="10pt" style:font-size-asian="10pt" style:font-name-complex="Arial" style:font-size-complex="10pt"/>
    </style:style>
    <style:style style:name="T69_40" style:family="text">
      <style:text-properties fo:font-size="10pt" style:font-size-asian="10pt" style:font-name-complex="Arial" style:font-size-complex="10pt"/>
    </style:style>
    <style:style style:name="P70" style:family="paragraph" style:parent-style-name="Normal">
      <style:paragraph-properties fo:text-align="justify" fo:margin-top="0.071cm"/>
      <style:text-properties fo:font-size="10pt" style:font-size-asian="10pt" style:font-name-complex="Arial" style:font-size-complex="10pt"/>
    </style:style>
    <style:style style:name="P71" style:family="paragraph" style:parent-style-name="Normal">
      <style:paragraph-properties fo:text-align="justify" fo:margin-top="0.071cm"/>
    </style:style>
    <style:style style:name="T71_1" style:family="text">
      <style:text-properties fo:font-size="10pt" style:font-size-asian="10pt" style:font-name-complex="Arial" style:font-size-complex="10pt"/>
    </style:style>
    <style:style style:name="T71_2" style:family="text">
      <style:text-properties fo:font-size="10pt" style:font-size-asian="10pt" style:font-name-complex="Arial" style:font-size-complex="10pt"/>
    </style:style>
    <style:style style:name="T71_3" style:family="text">
      <style:text-properties fo:font-size="10pt" style:font-size-asian="10pt" style:font-name-complex="Arial" style:font-size-complex="10pt"/>
    </style:style>
    <style:style style:name="T71_4" style:family="text">
      <style:text-properties fo:font-size="10pt" style:font-size-asian="10pt" style:font-name-complex="Arial" style:font-size-complex="10pt"/>
    </style:style>
    <style:style style:name="T71_5" style:family="text">
      <style:text-properties fo:font-size="10pt" style:font-size-asian="10pt" style:font-name-complex="Arial" style:font-size-complex="10pt"/>
    </style:style>
    <style:style style:name="T71_6" style:family="text">
      <style:text-properties fo:font-size="10pt" style:font-size-asian="10pt" style:font-name-complex="Arial" style:font-size-complex="10pt"/>
    </style:style>
    <style:style style:name="T71_7" style:family="text">
      <style:text-properties fo:font-size="10pt" style:font-size-asian="10pt" style:font-name-complex="Arial" style:font-size-complex="10pt"/>
    </style:style>
    <style:style style:name="T71_8" style:family="text">
      <style:text-properties fo:font-size="10pt" style:font-size-asian="10pt" style:font-name-complex="Arial" style:font-size-complex="10pt"/>
    </style:style>
    <style:style style:name="T71_9" style:family="text">
      <style:text-properties fo:font-size="10pt" style:font-size-asian="10pt" style:font-name-complex="Arial" style:font-size-complex="10pt"/>
    </style:style>
    <style:style style:name="T71_10" style:family="text">
      <style:text-properties fo:font-size="10pt" style:font-size-asian="10pt" style:font-name-complex="Arial" style:font-size-complex="10pt"/>
    </style:style>
    <style:style style:name="T71_11" style:family="text">
      <style:text-properties fo:font-size="10pt" style:font-size-asian="10pt" style:font-name-complex="Arial" style:font-size-complex="10pt"/>
    </style:style>
    <style:style style:name="T71_12" style:family="text">
      <style:text-properties fo:font-size="10pt" style:font-size-asian="10pt" style:font-name-complex="Arial" style:font-size-complex="10pt"/>
    </style:style>
    <style:style style:name="T71_13" style:family="text">
      <style:text-properties fo:font-size="10pt" style:font-size-asian="10pt" style:font-name-complex="Arial" style:font-size-complex="10pt"/>
    </style:style>
    <style:style style:name="T71_14" style:family="text">
      <style:text-properties fo:font-size="10pt" style:font-size-asian="10pt" style:font-name-complex="Arial" style:font-size-complex="10pt"/>
    </style:style>
    <style:style style:name="T71_15" style:family="text">
      <style:text-properties fo:font-size="10pt" style:font-size-asian="10pt" style:font-name-complex="Arial" style:font-size-complex="10pt"/>
    </style:style>
    <style:style style:name="T71_16" style:family="text">
      <style:text-properties fo:font-size="10pt" style:font-size-asian="10pt" style:font-name-complex="Arial" style:font-size-complex="10pt"/>
    </style:style>
    <style:style style:name="T71_17" style:family="text">
      <style:text-properties fo:font-size="10pt" style:font-size-asian="10pt" style:font-name-complex="Arial" style:font-size-complex="10pt"/>
    </style:style>
    <style:style style:name="T71_18" style:family="text">
      <style:text-properties fo:font-size="10pt" style:font-size-asian="10pt" style:font-name-complex="Arial" style:font-size-complex="10pt"/>
    </style:style>
    <style:style style:name="T71_19" style:family="text">
      <style:text-properties fo:font-size="10pt" style:font-size-asian="10pt" style:font-name-complex="Arial" style:font-size-complex="10pt"/>
    </style:style>
    <style:style style:name="T71_20" style:family="text">
      <style:text-properties fo:font-size="10pt" style:font-size-asian="10pt" style:font-name-complex="Arial" style:font-size-complex="10pt"/>
    </style:style>
    <style:style style:name="T71_21" style:family="text">
      <style:text-properties fo:font-size="10pt" style:font-size-asian="10pt" style:font-name-complex="Arial" style:font-size-complex="10pt"/>
    </style:style>
    <style:style style:name="T71_22" style:family="text">
      <style:text-properties fo:font-size="10pt" style:font-size-asian="10pt" style:font-name-complex="Arial" style:font-size-complex="10pt"/>
    </style:style>
    <style:style style:name="T71_23" style:family="text">
      <style:text-properties fo:font-size="10pt" style:font-size-asian="10pt" style:font-name-complex="Arial" style:font-size-complex="10pt"/>
    </style:style>
    <style:style style:name="T71_24" style:family="text">
      <style:text-properties fo:font-size="10pt" style:font-size-asian="10pt" style:font-name-complex="Arial" style:font-size-complex="10pt"/>
    </style:style>
    <style:style style:name="T71_25" style:family="text">
      <style:text-properties fo:font-size="10pt" style:font-size-asian="10pt" style:font-name-complex="Arial" style:font-size-complex="10pt"/>
    </style:style>
    <style:style style:name="T71_26" style:family="text">
      <style:text-properties fo:font-size="10pt" style:font-size-asian="10pt" style:font-name-complex="Arial" style:font-size-complex="10pt"/>
    </style:style>
    <style:style style:name="T71_27" style:family="text">
      <style:text-properties fo:font-size="10pt" style:font-size-asian="10pt" style:font-name-complex="Arial" style:font-size-complex="10pt"/>
    </style:style>
    <style:style style:name="T71_28" style:family="text">
      <style:text-properties fo:font-size="10pt" style:font-size-asian="10pt" style:font-name-complex="Arial" style:font-size-complex="10pt"/>
    </style:style>
    <style:style style:name="T71_29" style:family="text">
      <style:text-properties fo:font-size="10pt" style:font-size-asian="10pt" style:font-name-complex="Arial" style:font-size-complex="10pt"/>
    </style:style>
    <style:style style:name="T71_30" style:family="text">
      <style:text-properties fo:font-size="10pt" style:font-size-asian="10pt" style:font-name-complex="Arial" style:font-size-complex="10pt"/>
    </style:style>
    <style:style style:name="T71_31" style:family="text">
      <style:text-properties fo:font-size="10pt" style:font-size-asian="10pt" style:font-name-complex="Arial" style:font-size-complex="10pt"/>
    </style:style>
    <style:style style:name="T71_32" style:family="text">
      <style:text-properties fo:font-size="10pt" style:font-size-asian="10pt" style:font-name-complex="Arial" style:font-size-complex="10pt"/>
    </style:style>
    <style:style style:name="T71_33" style:family="text">
      <style:text-properties fo:font-size="10pt" style:font-size-asian="10pt" style:font-name-complex="Arial" style:font-size-complex="10pt"/>
    </style:style>
    <style:style style:name="T71_34" style:family="text">
      <style:text-properties fo:font-size="10pt" style:font-size-asian="10pt" style:font-name-complex="Arial" style:font-size-complex="10pt"/>
    </style:style>
    <style:style style:name="T71_35" style:family="text">
      <style:text-properties fo:font-size="10pt" style:font-size-asian="10pt" style:font-name-complex="Arial" style:font-size-complex="10pt"/>
    </style:style>
    <style:style style:name="T71_36" style:family="text">
      <style:text-properties fo:font-size="10pt" style:font-size-asian="10pt" style:font-name-complex="Arial" style:font-size-complex="10pt"/>
    </style:style>
    <style:style style:name="T71_37" style:family="text">
      <style:text-properties fo:font-size="10pt" style:font-size-asian="10pt" style:font-name-complex="Arial" style:font-size-complex="10pt"/>
    </style:style>
    <style:style style:name="T71_38" style:family="text">
      <style:text-properties fo:font-size="10pt" style:font-size-asian="10pt" style:font-name-complex="Arial" style:font-size-complex="10pt"/>
    </style:style>
    <style:style style:name="T71_39" style:family="text">
      <style:text-properties fo:font-size="10pt" style:font-size-asian="10pt" style:font-name-complex="Arial" style:font-size-complex="10pt"/>
    </style:style>
    <style:style style:name="T71_40" style:family="text">
      <style:text-properties fo:font-size="10pt" style:font-size-asian="10pt" style:font-name-complex="Arial" style:font-size-complex="10pt"/>
    </style:style>
    <style:style style:name="T71_41" style:family="text">
      <style:text-properties fo:font-size="10pt" style:font-size-asian="10pt" style:font-name-complex="Arial" style:font-size-complex="10pt"/>
    </style:style>
    <style:style style:name="T71_42" style:family="text">
      <style:text-properties fo:font-size="10pt" style:font-size-asian="10pt" style:font-name-complex="Arial" style:font-size-complex="10pt"/>
    </style:style>
    <style:style style:name="T71_43" style:family="text">
      <style:text-properties fo:font-size="10pt" style:font-size-asian="10pt" style:font-name-complex="Arial" style:font-size-complex="10pt"/>
    </style:style>
    <style:style style:name="T71_44" style:family="text">
      <style:text-properties fo:font-size="10pt" style:font-size-asian="10pt" style:font-name-complex="Arial" style:font-size-complex="10pt"/>
    </style:style>
    <style:style style:name="T71_45" style:family="text">
      <style:text-properties fo:font-size="10pt" style:font-size-asian="10pt" style:font-name-complex="Arial" style:font-size-complex="10pt"/>
    </style:style>
    <style:style style:name="T71_46" style:family="text">
      <style:text-properties fo:font-size="10pt" style:font-size-asian="10pt" style:font-name-complex="Arial" style:font-size-complex="10pt"/>
    </style:style>
    <style:style style:name="T71_47" style:family="text">
      <style:text-properties fo:font-size="10pt" style:font-size-asian="10pt" style:font-name-complex="Arial" style:font-size-complex="10pt"/>
    </style:style>
    <style:style style:name="T71_48" style:family="text">
      <style:text-properties fo:font-size="10pt" style:font-size-asian="10pt" style:font-name-complex="Arial" style:font-size-complex="10pt"/>
    </style:style>
    <style:style style:name="T71_49" style:family="text">
      <style:text-properties fo:font-size="10pt" style:font-size-asian="10pt" style:font-name-complex="Arial" style:font-size-complex="10pt"/>
    </style:style>
    <style:style style:name="T71_50" style:family="text">
      <style:text-properties fo:font-size="10pt" style:font-size-asian="10pt" style:font-name-complex="Arial" style:font-size-complex="10pt"/>
    </style:style>
    <style:style style:name="T71_51" style:family="text">
      <style:text-properties fo:font-size="10pt" style:font-size-asian="10pt" style:font-name-complex="Arial" style:font-size-complex="10pt"/>
    </style:style>
    <style:style style:name="T71_52" style:family="text">
      <style:text-properties fo:font-size="10pt" style:font-size-asian="10pt" style:font-name-complex="Arial" style:font-size-complex="10pt"/>
    </style:style>
    <style:style style:name="T71_53" style:family="text">
      <style:text-properties fo:font-size="10pt" style:font-size-asian="10pt" style:font-name-complex="Arial" style:font-size-complex="10pt"/>
    </style:style>
    <style:style style:name="T71_54" style:family="text">
      <style:text-properties fo:font-size="10pt" style:font-size-asian="10pt" style:font-name-complex="Arial" style:font-size-complex="10pt"/>
    </style:style>
    <style:style style:name="T71_55" style:family="text">
      <style:text-properties fo:font-size="10pt" style:font-size-asian="10pt" style:font-name-complex="Arial" style:font-size-complex="10pt"/>
    </style:style>
    <style:style style:name="T71_56" style:family="text">
      <style:text-properties fo:font-size="10pt" style:font-size-asian="10pt" style:font-name-complex="Arial" style:font-size-complex="10pt"/>
    </style:style>
    <style:style style:name="T71_57" style:family="text">
      <style:text-properties fo:font-size="10pt" style:font-size-asian="10pt" style:font-name-complex="Arial" style:font-size-complex="10pt"/>
    </style:style>
    <style:style style:name="T71_58" style:family="text">
      <style:text-properties fo:font-size="10pt" style:font-size-asian="10pt" style:font-name-complex="Arial" style:font-size-complex="10pt"/>
    </style:style>
    <style:style style:name="T71_59" style:family="text">
      <style:text-properties fo:font-size="10pt" style:font-size-asian="10pt" style:font-name-complex="Arial" style:font-size-complex="10pt"/>
    </style:style>
    <style:style style:name="T71_60" style:family="text">
      <style:text-properties fo:font-size="10pt" style:font-size-asian="10pt" style:font-name-complex="Arial" style:font-size-complex="10pt"/>
    </style:style>
    <style:style style:name="T71_61" style:family="text">
      <style:text-properties fo:font-size="10pt" style:font-size-asian="10pt" style:font-name-complex="Arial" style:font-size-complex="10pt"/>
    </style:style>
    <style:style style:name="T71_62" style:family="text">
      <style:text-properties fo:font-size="10pt" style:font-size-asian="10pt" style:font-name-complex="Arial" style:font-size-complex="10pt"/>
    </style:style>
    <style:style style:name="T71_63" style:family="text">
      <style:text-properties fo:font-size="10pt" style:font-size-asian="10pt" style:font-name-complex="Arial" style:font-size-complex="10pt"/>
    </style:style>
    <style:style style:name="T71_64" style:family="text">
      <style:text-properties fo:font-size="10pt" style:font-size-asian="10pt" style:font-name-complex="Arial" style:font-size-complex="10pt"/>
    </style:style>
    <style:style style:name="T71_65" style:family="text">
      <style:text-properties fo:font-size="10pt" style:font-size-asian="10pt" style:font-name-complex="Arial" style:font-size-complex="10pt"/>
    </style:style>
    <style:style style:name="T71_66" style:family="text">
      <style:text-properties fo:font-size="10pt" style:font-size-asian="10pt" style:font-name-complex="Arial" style:font-size-complex="10pt"/>
    </style:style>
    <style:style style:name="T71_67" style:family="text">
      <style:text-properties fo:font-size="10pt" style:font-size-asian="10pt" style:font-name-complex="Arial" style:font-size-complex="10pt"/>
    </style:style>
    <style:style style:name="T71_68" style:family="text">
      <style:text-properties fo:font-size="10pt" style:font-size-asian="10pt" style:font-name-complex="Arial" style:font-size-complex="10pt"/>
    </style:style>
    <style:style style:name="T71_69" style:family="text">
      <style:text-properties fo:font-size="10pt" style:font-size-asian="10pt" style:font-name-complex="Arial" style:font-size-complex="10pt"/>
    </style:style>
    <style:style style:name="P72" style:family="paragraph" style:parent-style-name="Normal">
      <style:paragraph-properties fo:text-align="justify" fo:margin-top="0.071cm"/>
      <style:text-properties fo:font-size="10pt" style:font-size-asian="10pt" style:font-name-complex="Arial" style:font-size-complex="10pt"/>
    </style:style>
    <style:style style:name="P73" style:family="paragraph" style:parent-style-name="Normal">
      <style:paragraph-properties fo:text-align="justify" fo:margin-top="0.071cm"/>
    </style:style>
    <style:style style:name="T73_1" style:family="text">
      <style:text-properties fo:font-size="10pt" style:font-size-asian="10pt" style:font-name-complex="Arial" style:font-size-complex="10pt"/>
    </style:style>
    <style:style style:name="T73_2" style:family="text">
      <style:text-properties fo:font-size="10pt" style:font-size-asian="10pt" style:font-name-complex="Arial" style:font-size-complex="10pt"/>
    </style:style>
    <style:style style:name="T73_3" style:family="text">
      <style:text-properties fo:font-size="10pt" style:font-size-asian="10pt" style:font-name-complex="Arial" style:font-size-complex="10pt"/>
    </style:style>
    <style:style style:name="T73_4" style:family="text">
      <style:text-properties fo:font-size="10pt" style:font-size-asian="10pt" style:font-name-complex="Arial" style:font-size-complex="10pt"/>
    </style:style>
    <style:style style:name="T73_5" style:family="text">
      <style:text-properties fo:font-size="10pt" style:font-size-asian="10pt" style:font-name-complex="Arial" style:font-size-complex="10pt"/>
    </style:style>
    <style:style style:name="T73_6" style:family="text">
      <style:text-properties fo:font-size="10pt" style:font-size-asian="10pt" style:font-name-complex="Arial" style:font-size-complex="10pt"/>
    </style:style>
    <style:style style:name="T73_7" style:family="text">
      <style:text-properties fo:font-size="10pt" style:font-size-asian="10pt" style:font-name-complex="Arial" style:font-size-complex="10pt"/>
    </style:style>
    <style:style style:name="T73_8" style:family="text">
      <style:text-properties fo:font-size="10pt" style:font-size-asian="10pt" style:font-name-complex="Arial" style:font-size-complex="10pt"/>
    </style:style>
    <style:style style:name="T73_9" style:family="text">
      <style:text-properties fo:font-size="10pt" style:font-size-asian="10pt" style:font-name-complex="Arial" style:font-size-complex="10pt"/>
    </style:style>
    <style:style style:name="T73_10" style:family="text">
      <style:text-properties fo:font-size="10pt" style:font-size-asian="10pt" style:font-name-complex="Arial" style:font-size-complex="10pt"/>
    </style:style>
    <style:style style:name="T73_11" style:family="text">
      <style:text-properties fo:font-size="10pt" style:font-size-asian="10pt" style:font-name-complex="Arial" style:font-size-complex="10pt"/>
    </style:style>
    <style:style style:name="T73_12" style:family="text">
      <style:text-properties fo:font-size="10pt" style:font-size-asian="10pt" style:font-name-complex="Arial" style:font-size-complex="10pt"/>
    </style:style>
    <style:style style:name="T73_13" style:family="text">
      <style:text-properties fo:font-size="10pt" style:font-size-asian="10pt" style:font-name-complex="Arial" style:font-size-complex="10pt"/>
    </style:style>
    <style:style style:name="T73_14" style:family="text">
      <style:text-properties fo:font-size="10pt" style:font-size-asian="10pt" style:font-name-complex="Arial" style:font-size-complex="10pt"/>
    </style:style>
    <style:style style:name="T73_15" style:family="text">
      <style:text-properties fo:font-size="10pt" style:font-size-asian="10pt" style:font-name-complex="Arial" style:font-size-complex="10pt"/>
    </style:style>
    <style:style style:name="T73_16" style:family="text">
      <style:text-properties fo:font-size="10pt" style:font-size-asian="10pt" style:font-name-complex="Arial" style:font-size-complex="10pt"/>
    </style:style>
    <style:style style:name="T73_17" style:family="text">
      <style:text-properties fo:font-size="10pt" style:font-size-asian="10pt" style:font-name-complex="Arial" style:font-size-complex="10pt"/>
    </style:style>
    <style:style style:name="T73_18" style:family="text">
      <style:text-properties fo:font-size="10pt" style:font-size-asian="10pt" style:font-name-complex="Arial" style:font-size-complex="10pt"/>
    </style:style>
    <style:style style:name="T73_19" style:family="text">
      <style:text-properties fo:font-size="10pt" style:font-size-asian="10pt" style:font-name-complex="Arial" style:font-size-complex="10pt"/>
    </style:style>
    <style:style style:name="T73_20" style:family="text">
      <style:text-properties fo:font-size="10pt" style:font-size-asian="10pt" style:font-name-complex="Arial" style:font-size-complex="10pt"/>
    </style:style>
    <style:style style:name="T73_21" style:family="text">
      <style:text-properties fo:font-size="10pt" style:font-size-asian="10pt" style:font-name-complex="Arial" style:font-size-complex="10pt"/>
    </style:style>
    <style:style style:name="T73_22" style:family="text">
      <style:text-properties fo:font-size="10pt" style:font-size-asian="10pt" style:font-name-complex="Arial" style:font-size-complex="10pt"/>
    </style:style>
    <style:style style:name="T73_23" style:family="text">
      <style:text-properties fo:font-size="10pt" style:font-size-asian="10pt" style:font-name-complex="Arial" style:font-size-complex="10pt"/>
    </style:style>
    <style:style style:name="T73_24" style:family="text">
      <style:text-properties fo:font-size="10pt" style:font-size-asian="10pt" style:font-name-complex="Arial" style:font-size-complex="10pt"/>
    </style:style>
    <style:style style:name="T73_25" style:family="text">
      <style:text-properties fo:font-size="10pt" style:font-size-asian="10pt" style:font-name-complex="Arial" style:font-size-complex="10pt"/>
    </style:style>
    <style:style style:name="T73_26" style:family="text">
      <style:text-properties fo:font-size="10pt" style:font-size-asian="10pt" style:font-name-complex="Arial" style:font-size-complex="10pt"/>
    </style:style>
    <style:style style:name="T73_27" style:family="text">
      <style:text-properties fo:font-size="10pt" style:font-size-asian="10pt" style:font-name-complex="Arial" style:font-size-complex="10pt"/>
    </style:style>
    <style:style style:name="T73_28" style:family="text">
      <style:text-properties fo:font-size="10pt" style:font-size-asian="10pt" style:font-name-complex="Arial" style:font-size-complex="10pt"/>
    </style:style>
    <style:style style:name="T73_29" style:family="text">
      <style:text-properties fo:font-size="10pt" style:font-size-asian="10pt" style:font-name-complex="Arial" style:font-size-complex="10pt"/>
    </style:style>
    <style:style style:name="T73_30" style:family="text">
      <style:text-properties fo:font-size="10pt" style:font-size-asian="10pt" style:font-name-complex="Arial" style:font-size-complex="10pt"/>
    </style:style>
    <style:style style:name="T73_31" style:family="text">
      <style:text-properties fo:font-size="10pt" style:font-size-asian="10pt" style:font-name-complex="Arial" style:font-size-complex="10pt"/>
    </style:style>
    <style:style style:name="T73_32" style:family="text">
      <style:text-properties fo:font-size="10pt" style:font-size-asian="10pt" style:font-name-complex="Arial" style:font-size-complex="10pt"/>
    </style:style>
    <style:style style:name="T73_33" style:family="text">
      <style:text-properties fo:font-size="10pt" style:font-size-asian="10pt" style:font-name-complex="Arial" style:font-size-complex="10pt"/>
    </style:style>
    <style:style style:name="T73_34" style:family="text">
      <style:text-properties fo:font-size="10pt" style:font-size-asian="10pt" style:font-name-complex="Arial" style:font-size-complex="10pt"/>
    </style:style>
    <style:style style:name="T73_35" style:family="text">
      <style:text-properties fo:font-size="10pt" style:font-size-asian="10pt" style:font-name-complex="Arial" style:font-size-complex="10pt"/>
    </style:style>
    <style:style style:name="T73_36" style:family="text">
      <style:text-properties fo:font-size="10pt" style:font-size-asian="10pt" style:font-name-complex="Arial" style:font-size-complex="10pt"/>
    </style:style>
    <style:style style:name="T73_37" style:family="text">
      <style:text-properties fo:font-size="10pt" style:font-size-asian="10pt" style:font-name-complex="Arial" style:font-size-complex="10pt"/>
    </style:style>
    <style:style style:name="T73_38" style:family="text">
      <style:text-properties fo:font-size="10pt" style:font-size-asian="10pt" style:font-name-complex="Arial" style:font-size-complex="10pt"/>
    </style:style>
    <style:style style:name="T73_39" style:family="text">
      <style:text-properties fo:font-size="10pt" style:font-size-asian="10pt" style:font-name-complex="Arial" style:font-size-complex="10pt"/>
    </style:style>
    <style:style style:name="T73_40" style:family="text">
      <style:text-properties fo:font-size="10pt" style:font-size-asian="10pt" style:font-name-complex="Arial" style:font-size-complex="10pt"/>
    </style:style>
    <style:style style:name="T73_41" style:family="text">
      <style:text-properties fo:font-size="10pt" style:font-size-asian="10pt" style:font-name-complex="Arial" style:font-size-complex="10pt"/>
    </style:style>
    <style:style style:name="T73_42" style:family="text">
      <style:text-properties fo:font-size="10pt" style:font-size-asian="10pt" style:font-name-complex="Arial" style:font-size-complex="10pt"/>
    </style:style>
    <style:style style:name="T73_43" style:family="text">
      <style:text-properties fo:font-size="10pt" style:font-size-asian="10pt" style:font-name-complex="Arial" style:font-size-complex="10pt"/>
    </style:style>
    <style:style style:name="T73_44" style:family="text">
      <style:text-properties fo:font-size="10pt" style:font-name-asian="Arial" style:font-size-asian="10pt" style:font-name-complex="Arial" style:font-size-complex="10pt"/>
    </style:style>
    <style:style style:name="T73_45" style:family="text">
      <style:text-properties fo:font-size="10pt" style:font-size-asian="10pt" style:font-name-complex="Arial" style:font-size-complex="10pt"/>
    </style:style>
    <style:style style:name="T73_46" style:family="text">
      <style:text-properties fo:font-size="10pt" style:font-size-asian="10pt" style:font-name-complex="Arial" style:font-size-complex="10pt"/>
    </style:style>
    <style:style style:name="T73_47" style:family="text">
      <style:text-properties fo:font-size="10pt" style:font-size-asian="10pt" style:font-name-complex="Arial" style:font-size-complex="10pt"/>
    </style:style>
    <style:style style:name="T73_48" style:family="text">
      <style:text-properties fo:font-size="10pt" style:font-size-asian="10pt" style:font-name-complex="Arial" style:font-size-complex="10pt"/>
    </style:style>
    <style:style style:name="P74" style:family="paragraph" style:parent-style-name="Normal">
      <style:paragraph-properties fo:text-align="justify" fo:margin-top="0.071cm"/>
      <style:text-properties fo:font-size="10pt" style:font-size-asian="10pt" style:font-name-complex="Arial" style:font-size-complex="10pt"/>
    </style:style>
    <style:style style:name="P75" style:family="paragraph" style:parent-style-name="Normal">
      <style:paragraph-properties fo:text-align="justify" fo:margin-top="0.071cm"/>
    </style:style>
    <style:style style:name="T75_1" style:family="text">
      <style:text-properties fo:font-size="10pt" style:font-size-asian="10pt" style:font-name-complex="Arial"/>
    </style:style>
    <style:style style:name="T75_2" style:family="text">
      <style:text-properties fo:font-size="10pt" style:font-size-asian="10pt" style:font-name-complex="Arial"/>
    </style:style>
    <style:style style:name="T75_3" style:family="text">
      <style:text-properties fo:font-size="10pt" style:font-size-asian="10pt" style:font-name-complex="Arial"/>
    </style:style>
    <style:style style:name="T75_4" style:family="text">
      <style:text-properties fo:font-size="10pt" style:font-size-asian="10pt" style:font-name-complex="Arial"/>
    </style:style>
    <style:style style:name="T75_5" style:family="text">
      <style:text-properties fo:font-size="10pt" style:font-size-asian="10pt" style:font-name-complex="Arial"/>
    </style:style>
    <style:style style:name="T75_6" style:family="text">
      <style:text-properties fo:font-size="10pt" style:font-size-asian="10pt" style:font-name-complex="Arial"/>
    </style:style>
    <style:style style:name="T75_7" style:family="text">
      <style:text-properties fo:font-size="10pt" style:font-size-asian="10pt" style:font-name-complex="Arial"/>
    </style:style>
    <style:style style:name="T75_8" style:family="text">
      <style:text-properties fo:font-size="10pt" style:font-size-asian="10pt" style:font-name-complex="Arial"/>
    </style:style>
    <style:style style:name="T75_9" style:family="text">
      <style:text-properties fo:font-size="10pt" style:font-size-asian="10pt" style:font-name-complex="Arial"/>
    </style:style>
    <style:style style:name="T75_10" style:family="text">
      <style:text-properties fo:font-size="10pt" style:font-size-asian="10pt" style:font-name-complex="Arial"/>
    </style:style>
    <style:style style:name="T75_11" style:family="text">
      <style:text-properties fo:font-size="10pt" style:font-size-asian="10pt" style:font-name-complex="Arial"/>
    </style:style>
    <style:style style:name="T75_12" style:family="text">
      <style:text-properties fo:font-size="10pt" style:font-size-asian="10pt" style:font-name-complex="Arial"/>
    </style:style>
    <style:style style:name="T75_13" style:family="text">
      <style:text-properties fo:font-size="10pt" style:font-size-asian="10pt" style:font-name-complex="Arial"/>
    </style:style>
    <style:style style:name="T75_14" style:family="text">
      <style:text-properties fo:font-size="10pt" style:font-size-asian="10pt" style:font-name-complex="Arial"/>
    </style:style>
    <style:style style:name="T75_15" style:family="text">
      <style:text-properties fo:font-size="10pt" style:font-size-asian="10pt" style:font-name-complex="Arial"/>
    </style:style>
    <style:style style:name="T75_16" style:family="text">
      <style:text-properties fo:font-size="10pt" style:font-size-asian="10pt" style:font-name-complex="Arial"/>
    </style:style>
    <style:style style:name="T75_17" style:family="text">
      <style:text-properties fo:font-size="10pt" style:font-size-asian="10pt" style:font-name-complex="Arial"/>
    </style:style>
    <style:style style:name="T75_18" style:family="text">
      <style:text-properties fo:font-size="10pt" style:font-size-asian="10pt" style:font-name-complex="Arial"/>
    </style:style>
    <style:style style:name="T75_19" style:family="text">
      <style:text-properties fo:font-size="10pt" style:font-size-asian="10pt" style:font-name-complex="Arial"/>
    </style:style>
    <style:style style:name="T75_20" style:family="text">
      <style:text-properties fo:font-size="10pt" style:font-size-asian="10pt" style:font-name-complex="Arial"/>
    </style:style>
    <style:style style:name="T75_21" style:family="text">
      <style:text-properties fo:font-size="10pt" style:font-size-asian="10pt" style:font-name-complex="Arial"/>
    </style:style>
    <style:style style:name="T75_22" style:family="text">
      <style:text-properties fo:font-size="10pt" style:font-size-asian="10pt" style:font-name-complex="Arial"/>
    </style:style>
    <style:style style:name="T75_23" style:family="text">
      <style:text-properties fo:font-size="10pt" style:font-size-asian="10pt" style:font-name-complex="Arial"/>
    </style:style>
    <style:style style:name="T75_24" style:family="text">
      <style:text-properties fo:font-size="10pt" style:font-size-asian="10pt" style:font-name-complex="Arial"/>
    </style:style>
    <style:style style:name="T75_25" style:family="text">
      <style:text-properties fo:font-size="10pt" style:font-size-asian="10pt" style:font-name-complex="Arial"/>
    </style:style>
    <style:style style:name="T75_26" style:family="text">
      <style:text-properties fo:font-size="10pt" style:font-size-asian="10pt" style:font-name-complex="Arial"/>
    </style:style>
    <style:style style:name="T75_27" style:family="text">
      <style:text-properties fo:font-size="10pt" style:font-size-asian="10pt" style:font-name-complex="Arial"/>
    </style:style>
    <style:style style:name="T75_28" style:family="text">
      <style:text-properties fo:font-size="10pt" style:font-size-asian="10pt" style:font-name-complex="Arial"/>
    </style:style>
    <style:style style:name="T75_29" style:family="text">
      <style:text-properties fo:font-size="10pt" style:font-size-asian="10pt" style:font-name-complex="Arial"/>
    </style:style>
    <style:style style:name="T75_30" style:family="text">
      <style:text-properties fo:font-size="10pt" style:font-size-asian="10pt" style:font-name-complex="Arial"/>
    </style:style>
    <style:style style:name="T75_31" style:family="text">
      <style:text-properties fo:font-size="10pt" style:font-size-asian="10pt" style:font-name-complex="Arial"/>
    </style:style>
    <style:style style:name="T75_32" style:family="text">
      <style:text-properties fo:font-size="10pt" style:font-size-asian="10pt" style:font-name-complex="Arial"/>
    </style:style>
    <style:style style:name="T75_33" style:family="text">
      <style:text-properties fo:font-size="10pt" style:font-size-asian="10pt" style:font-name-complex="Arial"/>
    </style:style>
    <style:style style:name="T75_34" style:family="text">
      <style:text-properties fo:font-size="10pt" style:font-size-asian="10pt" style:font-name-complex="Arial"/>
    </style:style>
    <style:style style:name="T75_35" style:family="text">
      <style:text-properties fo:font-size="10pt" style:font-size-asian="10pt" style:font-name-complex="Arial"/>
    </style:style>
    <style:style style:name="T75_36" style:family="text">
      <style:text-properties fo:font-size="10pt" style:font-size-asian="10pt" style:font-name-complex="Arial"/>
    </style:style>
    <style:style style:name="T75_37" style:family="text">
      <style:text-properties fo:font-size="10pt" style:font-size-asian="10pt" style:font-name-complex="Arial"/>
    </style:style>
    <style:style style:name="T75_38" style:family="text">
      <style:text-properties fo:font-size="10pt" style:font-size-asian="10pt" style:font-name-complex="Arial"/>
    </style:style>
    <style:style style:name="T75_39" style:family="text">
      <style:text-properties fo:font-size="10pt" style:font-size-asian="10pt" style:font-name-complex="Arial"/>
    </style:style>
    <style:style style:name="T75_40" style:family="text">
      <style:text-properties fo:font-size="10pt" style:font-size-asian="10pt" style:font-name-complex="Arial"/>
    </style:style>
    <style:style style:name="P76" style:family="paragraph" style:parent-style-name="Normal">
      <style:paragraph-properties fo:text-align="justify" fo:margin-top="0.071cm"/>
      <style:text-properties fo:font-size="10pt" style:font-size-asian="10pt" style:font-name-complex="Arial"/>
    </style:style>
    <style:style style:name="P77" style:family="paragraph" style:parent-style-name="Normal">
      <style:paragraph-properties fo:text-align="justify" fo:margin-top="0.071cm" fo:margin-bottom="0.071cm"/>
    </style:style>
    <style:style style:name="T77_1" style:family="text">
      <style:text-properties fo:font-size="10pt" style:font-size-asian="10pt" style:font-name-complex="Arial"/>
    </style:style>
    <style:style style:name="T77_2" style:family="text">
      <style:text-properties fo:font-size="10pt" style:font-size-asian="10pt" style:font-name-complex="Arial"/>
    </style:style>
    <style:style style:name="T77_3" style:family="text">
      <style:text-properties fo:font-size="10pt" style:font-size-asian="10pt" style:font-name-complex="Arial"/>
    </style:style>
    <style:style style:name="T77_4" style:family="text">
      <style:text-properties fo:font-size="10pt" style:font-size-asian="10pt" style:font-name-complex="Arial"/>
    </style:style>
    <style:style style:name="T77_5" style:family="text">
      <style:text-properties fo:font-size="10pt" style:font-size-asian="10pt" style:font-name-complex="Arial"/>
    </style:style>
    <style:style style:name="T77_6" style:family="text">
      <style:text-properties fo:font-size="10pt" style:font-size-asian="10pt" style:font-name-complex="Arial"/>
    </style:style>
    <style:style style:name="T77_7" style:family="text">
      <style:text-properties fo:font-size="10pt" style:font-size-asian="10pt" style:font-name-complex="Arial"/>
    </style:style>
    <style:style style:name="T77_8" style:family="text">
      <style:text-properties fo:font-size="10pt" style:font-size-asian="10pt" style:font-name-complex="Arial"/>
    </style:style>
    <style:style style:name="T77_9" style:family="text">
      <style:text-properties fo:font-size="10pt" style:font-size-asian="10pt" style:font-name-complex="Arial"/>
    </style:style>
    <style:style style:name="T77_10" style:family="text">
      <style:text-properties fo:font-size="10pt" style:font-size-asian="10pt" style:font-name-complex="Arial"/>
    </style:style>
    <style:style style:name="T77_11" style:family="text">
      <style:text-properties fo:font-size="10pt" style:font-size-asian="10pt" style:font-name-complex="Arial"/>
    </style:style>
    <style:style style:name="T77_12" style:family="text">
      <style:text-properties fo:font-size="10pt" style:font-size-asian="10pt" style:font-name-complex="Arial"/>
    </style:style>
    <style:style style:name="T77_13" style:family="text">
      <style:text-properties fo:font-size="10pt" style:font-size-asian="10pt" style:font-name-complex="Arial"/>
    </style:style>
    <style:style style:name="T77_14" style:family="text">
      <style:text-properties fo:font-size="10pt" style:font-size-asian="10pt" style:font-name-complex="Arial"/>
    </style:style>
    <style:style style:name="T77_15" style:family="text">
      <style:text-properties fo:font-size="10pt" style:font-size-asian="10pt" style:font-name-complex="Arial"/>
    </style:style>
    <style:style style:name="T77_16" style:family="text">
      <style:text-properties fo:font-size="10pt" style:font-size-asian="10pt" style:font-name-complex="Arial"/>
    </style:style>
    <style:style style:name="T77_17" style:family="text">
      <style:text-properties fo:font-size="10pt" style:font-size-asian="10pt" style:font-name-complex="Arial"/>
    </style:style>
    <style:style style:name="T77_18" style:family="text">
      <style:text-properties fo:font-size="10pt" style:font-size-asian="10pt" style:font-name-complex="Arial"/>
    </style:style>
    <style:style style:name="T77_19" style:family="text">
      <style:text-properties fo:font-size="10pt" style:font-size-asian="10pt" style:font-name-complex="Arial"/>
    </style:style>
    <style:style style:name="T77_20" style:family="text">
      <style:text-properties fo:font-size="10pt" style:font-size-asian="10pt" style:font-name-complex="Arial"/>
    </style:style>
    <style:style style:name="T77_21" style:family="text">
      <style:text-properties fo:font-size="10pt" style:font-size-asian="10pt" style:font-name-complex="Arial"/>
    </style:style>
    <style:style style:name="T77_22" style:family="text">
      <style:text-properties fo:font-size="10pt" style:font-size-asian="10pt" style:font-name-complex="Arial"/>
    </style:style>
    <style:style style:name="T77_23" style:family="text">
      <style:text-properties fo:font-size="10pt" style:font-size-asian="10pt" style:font-name-complex="Arial"/>
    </style:style>
    <style:style style:name="T77_24" style:family="text">
      <style:text-properties fo:font-size="10pt" style:font-size-asian="10pt" style:font-name-complex="Arial"/>
    </style:style>
    <style:style style:name="T77_25" style:family="text">
      <style:text-properties fo:font-size="10pt" style:font-size-asian="10pt" style:font-name-complex="Arial"/>
    </style:style>
    <style:style style:name="T77_26" style:family="text">
      <style:text-properties fo:font-size="10pt" style:font-size-asian="10pt" style:font-name-complex="Arial"/>
    </style:style>
    <style:style style:name="T77_27" style:family="text">
      <style:text-properties fo:font-size="10pt" style:font-size-asian="10pt" style:font-name-complex="Arial"/>
    </style:style>
    <style:style style:name="T77_28" style:family="text">
      <style:text-properties fo:font-size="10pt" style:font-size-asian="10pt" style:font-name-complex="Arial"/>
    </style:style>
    <style:style style:name="T77_29" style:family="text">
      <style:text-properties fo:font-size="10pt" style:font-size-asian="10pt" style:font-name-complex="Arial"/>
    </style:style>
    <style:style style:name="T77_30" style:family="text">
      <style:text-properties fo:font-size="10pt" style:font-size-asian="10pt" style:font-name-complex="Arial"/>
    </style:style>
    <style:style style:name="T77_31" style:family="text">
      <style:text-properties fo:font-size="10pt" style:font-size-asian="10pt" style:font-name-complex="Arial"/>
    </style:style>
    <style:style style:name="T77_32" style:family="text">
      <style:text-properties fo:font-size="10pt" style:font-size-asian="10pt" style:font-name-complex="Arial"/>
    </style:style>
    <style:style style:name="T77_33" style:family="text">
      <style:text-properties fo:font-size="10pt" style:font-size-asian="10pt" style:font-name-complex="Arial"/>
    </style:style>
    <style:style style:name="T77_34" style:family="text">
      <style:text-properties fo:font-size="10pt" style:font-size-asian="10pt" style:font-name-complex="Arial"/>
    </style:style>
    <style:style style:name="T77_35" style:family="text">
      <style:text-properties fo:font-size="10pt" style:font-size-asian="10pt" style:font-name-complex="Arial"/>
    </style:style>
    <style:style style:name="T77_36" style:family="text">
      <style:text-properties fo:font-size="10pt" style:font-size-asian="10pt" style:font-name-complex="Arial"/>
    </style:style>
    <style:style style:name="T77_37" style:family="text">
      <style:text-properties fo:font-size="10pt" style:font-size-asian="10pt" style:font-name-complex="Arial"/>
    </style:style>
    <style:style style:name="T77_38" style:family="text">
      <style:text-properties fo:font-size="10pt" style:font-size-asian="10pt" style:font-name-complex="Arial"/>
    </style:style>
    <style:style style:name="T77_39" style:family="text">
      <style:text-properties fo:font-size="10pt" style:font-size-asian="10pt" style:font-name-complex="Arial"/>
    </style:style>
    <style:style style:name="T77_40" style:family="text">
      <style:text-properties fo:font-size="10pt" style:font-size-asian="10pt" style:font-name-complex="Arial"/>
    </style:style>
    <style:style style:name="T77_41" style:family="text">
      <style:text-properties fo:font-size="10pt" style:font-size-asian="10pt" style:font-name-complex="Arial"/>
    </style:style>
    <style:style style:name="P78" style:family="paragraph" style:parent-style-name="Normal">
      <style:text-properties fo:font-size="11pt" style:font-size-asian="11pt" style:font-size-complex="11pt" fo:language="en" fo:font-weight="bold" style:font-weight-asian="bold"/>
    </style:style>
    <style:style style:name="P79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79_1" style:family="text">
      <style:text-properties fo:font-size="11pt" style:font-size-asian="11pt" style:font-size-complex="11pt" fo:font-weight="bold" style:font-weight-asian="bold" style:font-weight-complex="bold"/>
    </style:style>
    <style:style style:name="T79_2" style:family="text">
      <style:text-properties fo:font-size="11pt" style:font-size-asian="11pt" style:font-size-complex="11pt" fo:font-weight="bold" style:font-weight-asian="bold" style:font-weight-complex="bold"/>
    </style:style>
    <style:style style:name="P80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name-complex="Arial" style:font-size-complex="10pt"/>
    </style:style>
    <style:style style:name="P81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81_1" style:family="text">
      <style:text-properties fo:font-size="10pt" style:font-size-asian="10pt" style:font-size-complex="10pt"/>
    </style:style>
    <style:style style:name="P82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size-complex="10pt" fo:font-weight="bold" style:font-weight-asian="bold" style:font-weight-complex="bold"/>
    </style:style>
    <style:style style:name="P83" style:family="paragraph" style:parent-style-name="List_20_Paragraph">
      <style:paragraph-properties fo:text-align="justify" fo:text-indent="-0.63cm" fo:margin-bottom="0.212cm" fo:margin-left="1.259cm">
        <style:tab-stops>
          <style:tab-stop style:type="left" style:leader-style="none" style:position="10.938cm"/>
          <style:tab-stop style:type="left" style:leader-style="none" style:position="15.489cm"/>
        </style:tab-stops>
      </style:paragraph-properties>
    </style:style>
    <style:style style:name="T83_1" style:family="text">
      <style:text-properties fo:font-size="10pt" style:font-size-asian="10pt" fo:font-weight="bold" style:font-weight-asian="bold" style:font-weight-complex="bold"/>
    </style:style>
    <style:style style:name="T83_2" style:family="text">
      <style:text-properties fo:font-size="10pt" style:font-size-asian="10pt" fo:font-weight="bold" style:font-weight-asian="bold" style:font-weight-complex="bold"/>
    </style:style>
    <style:style style:name="T83_3" style:family="text">
      <style:text-properties fo:font-size="10pt" style:font-size-asian="10pt" fo:font-weight="bold" style:font-weight-asian="bold" style:font-weight-complex="bold"/>
    </style:style>
    <style:style style:name="T83_4" style:family="text">
      <style:text-properties fo:font-size="10pt" style:font-size-asian="10pt" fo:font-weight="bold" style:font-weight-asian="bold" style:font-weight-complex="bold"/>
    </style:style>
    <style:style style:name="T83_5" style:family="text">
      <style:text-properties fo:font-size="10pt" style:font-size-asian="10pt" fo:font-weight="bold" style:font-weight-asian="bold" style:font-weight-complex="bold"/>
    </style:style>
    <style:style style:name="T83_6" style:family="text">
      <style:text-properties fo:font-size="10pt" style:font-size-asian="10pt"/>
    </style:style>
    <style:style style:name="T83_7" style:family="text">
      <style:text-properties fo:font-size="10pt" style:font-size-asian="10pt" style:font-size-complex="12pt" fo:language-asian="en" fo:country-asian="US"/>
    </style:style>
    <style:style style:name="T83_8" style:family="text">
      <style:text-properties fo:font-size="10pt" style:font-size-asian="10pt"/>
    </style:style>
    <style:style style:name="T83_9" style:family="text">
      <style:text-properties fo:font-size="10pt" style:font-size-asian="10pt" style:font-size-complex="12pt" fo:language-asian="en" fo:country-asian="US"/>
    </style:style>
    <style:style style:name="T83_10" style:family="text">
      <style:text-properties fo:font-size="10pt" style:font-size-asian="10pt"/>
    </style:style>
    <style:style style:name="T83_11" style:family="text">
      <style:text-properties fo:font-size="10pt" style:font-size-asian="10pt" style:font-size-complex="12pt" fo:language-asian="en" fo:country-asian="US"/>
    </style:style>
    <style:style style:name="T83_12" style:family="text">
      <style:text-properties fo:font-size="10pt" style:font-size-asian="10pt"/>
    </style:style>
    <style:style style:name="T83_13" style:family="text">
      <style:text-properties fo:font-size="10pt" style:font-size-asian="10pt" style:font-size-complex="12pt" fo:language-asian="en" fo:country-asian="US"/>
    </style:style>
    <style:style style:name="T83_14" style:family="text">
      <style:text-properties fo:font-size="10pt" style:font-size-asian="10pt" style:font-size-complex="12pt" fo:language-asian="en" fo:country-asian="US"/>
    </style:style>
    <style:style style:name="T83_15" style:family="text">
      <style:text-properties fo:font-size="10pt" style:font-size-asian="10pt" style:font-size-complex="12pt" fo:language-asian="en" fo:country-asian="US"/>
    </style:style>
    <style:style style:name="T83_16" style:family="text">
      <style:text-properties fo:font-size="10pt" style:font-size-asian="10pt" style:font-size-complex="12pt" fo:language-asian="en" fo:country-asian="US"/>
    </style:style>
    <style:style style:name="T83_17" style:family="text">
      <style:text-properties fo:font-size="10pt" style:font-size-asian="10pt"/>
    </style:style>
    <style:style style:name="T83_18" style:family="text">
      <style:text-properties fo:font-size="10pt" style:font-size-asian="10pt" style:font-size-complex="12pt" fo:language-asian="en" fo:country-asian="US"/>
    </style:style>
    <style:style style:name="T83_19" style:family="text">
      <style:text-properties fo:font-size="10pt" style:font-size-asian="10pt"/>
    </style:style>
    <style:style style:name="T83_20" style:family="text">
      <style:text-properties fo:font-size="10pt" style:font-size-asian="10pt" style:font-size-complex="12pt" fo:language-asian="en" fo:country-asian="US"/>
    </style:style>
    <style:style style:name="T83_21" style:family="text">
      <style:text-properties fo:font-size="10pt" style:font-size-asian="10pt"/>
    </style:style>
    <style:style style:name="T83_22" style:family="text">
      <style:text-properties fo:font-size="10pt" style:font-size-asian="10pt" style:font-size-complex="12pt" fo:language-asian="en" fo:country-asian="US"/>
    </style:style>
    <style:style style:name="P84" style:family="paragraph" style:parent-style-name="List_20_Paragraph">
      <style:paragraph-properties fo:text-align="justify" fo:text-indent="-0.63cm" fo:margin-bottom="0.212cm" fo:margin-left="1.259cm">
        <style:tab-stops>
          <style:tab-stop style:type="left" style:leader-style="none" style:position="10.938cm"/>
          <style:tab-stop style:type="left" style:leader-style="none" style:position="15.489cm"/>
        </style:tab-stops>
      </style:paragraph-properties>
    </style:style>
    <style:style style:name="T84_1" style:family="text">
      <style:text-properties fo:font-size="10pt" style:font-size-asian="10pt" fo:font-weight="bold" style:font-weight-asian="bold" style:font-weight-complex="bold"/>
    </style:style>
    <style:style style:name="T84_2" style:family="text">
      <style:text-properties fo:font-size="10pt" style:font-size-asian="10pt" fo:font-weight="bold" style:font-weight-asian="bold" style:font-weight-complex="bold"/>
    </style:style>
    <style:style style:name="T84_3" style:family="text">
      <style:text-properties fo:font-size="10pt" style:font-size-asian="10pt" fo:font-weight="bold" style:font-weight-asian="bold" style:font-weight-complex="bold"/>
    </style:style>
    <style:style style:name="T84_4" style:family="text">
      <style:text-properties fo:font-size="10pt" style:font-size-asian="10pt"/>
    </style:style>
    <style:style style:name="T84_5" style:family="text">
      <style:text-properties fo:font-size="10pt" style:font-size-asian="10pt"/>
    </style:style>
    <style:style style:name="T84_6" style:family="text">
      <style:text-properties fo:font-size="10pt" style:font-size-asian="10pt"/>
    </style:style>
    <style:style style:name="T84_7" style:family="text">
      <style:text-properties fo:font-size="10pt" style:font-size-asian="10pt"/>
    </style:style>
    <style:style style:name="T84_8" style:family="text">
      <style:text-properties fo:font-size="10pt" style:font-size-asian="10pt"/>
    </style:style>
    <style:style style:name="T84_9" style:family="text">
      <style:text-properties fo:font-size="10pt" style:font-size-asian="10pt"/>
    </style:style>
    <style:style style:name="T84_10" style:family="text">
      <style:text-properties fo:font-size="10pt" style:font-size-asian="10pt" style:font-size-complex="12pt" fo:language-asian="en" fo:country-asian="US"/>
    </style:style>
    <style:style style:name="P85" style:family="paragraph" style:parent-style-name="List_20_Paragraph">
      <style:paragraph-properties fo:text-align="justify" fo:text-indent="-0.63cm" fo:margin-bottom="0.212cm" fo:margin-left="1.259cm">
        <style:tab-stops>
          <style:tab-stop style:type="left" style:leader-style="none" style:position="10.938cm"/>
          <style:tab-stop style:type="left" style:leader-style="none" style:position="15.489cm"/>
        </style:tab-stops>
      </style:paragraph-properties>
    </style:style>
    <style:style style:name="T85_1" style:family="text">
      <style:text-properties fo:font-size="10pt" style:font-size-asian="10pt" fo:font-weight="bold" style:font-weight-asian="bold" style:font-weight-complex="bold"/>
    </style:style>
    <style:style style:name="T85_2" style:family="text">
      <style:text-properties fo:font-size="10pt" style:font-size-asian="10pt" fo:font-weight="bold" style:font-weight-asian="bold" style:font-weight-complex="bold"/>
    </style:style>
    <style:style style:name="T85_3" style:family="text">
      <style:text-properties fo:font-size="10pt" style:font-size-asian="10pt" fo:font-weight="bold" style:font-weight-asian="bold" style:font-weight-complex="bold"/>
    </style:style>
    <style:style style:name="T85_4" style:family="text">
      <style:text-properties fo:font-size="10pt" style:font-size-asian="10pt" fo:font-weight="bold" style:font-weight-asian="bold" style:font-weight-complex="bold"/>
    </style:style>
    <style:style style:name="T85_5" style:family="text">
      <style:text-properties fo:font-size="10pt" style:font-size-asian="10pt"/>
    </style:style>
    <style:style style:name="T85_6" style:family="text">
      <style:text-properties fo:font-size="10pt" style:font-size-asian="10pt"/>
    </style:style>
    <style:style style:name="T85_7" style:family="text">
      <style:text-properties fo:font-size="10pt" style:font-size-asian="10pt"/>
    </style:style>
    <style:style style:name="T85_8" style:family="text">
      <style:text-properties fo:font-size="10pt" style:font-size-asian="10pt"/>
    </style:style>
    <style:style style:name="P86" style:family="paragraph" style:parent-style-name="List_20_Paragraph">
      <style:paragraph-properties fo:text-align="justify" fo:text-indent="-0.63cm" fo:margin-bottom="0.212cm" fo:margin-left="1.259cm">
        <style:tab-stops>
          <style:tab-stop style:type="left" style:leader-style="none" style:position="10.938cm"/>
          <style:tab-stop style:type="left" style:leader-style="none" style:position="15.489cm"/>
        </style:tab-stops>
      </style:paragraph-properties>
    </style:style>
    <style:style style:name="T86_1" style:family="text">
      <style:text-properties fo:font-size="10pt" style:font-size-asian="10pt" fo:font-weight="bold" style:font-weight-asian="bold" style:font-weight-complex="bold"/>
    </style:style>
    <style:style style:name="T86_2" style:family="text">
      <style:text-properties fo:font-size="10pt" style:font-size-asian="10pt"/>
    </style:style>
    <style:style style:name="P87" style:family="paragraph" style:parent-style-name="List_20_Paragraph">
      <style:paragraph-properties fo:text-align="justify" fo:text-indent="-0.63cm" fo:margin-bottom="0.212cm" fo:margin-left="1.259cm">
        <style:tab-stops>
          <style:tab-stop style:type="left" style:leader-style="none" style:position="10.938cm"/>
          <style:tab-stop style:type="left" style:leader-style="none" style:position="15.489cm"/>
        </style:tab-stops>
      </style:paragraph-properties>
    </style:style>
    <style:style style:name="T87_1" style:family="text">
      <style:text-properties fo:font-size="10pt" style:font-size-asian="10pt" fo:font-weight="bold" style:font-weight-asian="bold" style:font-weight-complex="bold"/>
    </style:style>
    <style:style style:name="T87_2" style:family="text">
      <style:text-properties fo:font-size="10pt" style:font-size-asian="10pt"/>
    </style:style>
    <style:style style:name="T87_3" style:family="text">
      <style:text-properties fo:font-size="10pt" style:font-size-asian="10pt"/>
    </style:style>
    <style:style style:name="P88" style:family="paragraph" style:parent-style-name="List_20_Paragraph">
      <style:paragraph-properties fo:text-align="justify" fo:text-indent="-0.63cm" fo:margin-left="1.259cm">
        <style:tab-stops>
          <style:tab-stop style:type="left" style:leader-style="none" style:position="10.938cm"/>
          <style:tab-stop style:type="left" style:leader-style="none" style:position="15.489cm"/>
        </style:tab-stops>
      </style:paragraph-properties>
    </style:style>
    <style:style style:name="T88_1" style:family="text">
      <style:text-properties fo:font-size="10pt" style:font-size-asian="10pt" fo:font-weight="bold" style:font-weight-asian="bold" style:font-weight-complex="bold"/>
    </style:style>
    <style:style style:name="T88_2" style:family="text">
      <style:text-properties fo:font-size="10pt" style:font-size-asian="10pt"/>
    </style:style>
    <style:style style:name="T88_3" style:family="text">
      <style:text-properties fo:font-size="10pt" style:font-size-asian="10pt"/>
    </style:style>
    <style:style style:name="T88_4" style:family="text">
      <style:text-properties fo:font-size="10pt" style:font-size-asian="10pt"/>
    </style:style>
    <style:style style:name="T88_5" style:family="text">
      <style:text-properties fo:font-size="10pt" style:font-size-asian="10pt"/>
    </style:style>
    <style:style style:name="T88_6" style:family="text">
      <style:text-properties fo:font-size="10pt" style:font-size-asian="10pt"/>
    </style:style>
    <style:style style:name="T88_7" style:family="text">
      <style:text-properties fo:font-size="10pt" style:font-size-asian="10pt"/>
    </style:style>
    <style:style style:name="T88_8" style:family="text">
      <style:text-properties fo:font-size="10pt" style:font-size-asian="10pt"/>
    </style:style>
    <style:style style:name="T88_9" style:family="text">
      <style:text-properties style:font-name="Segoe UI" fo:font-size="10.5pt" style:font-size-asian="10.5pt" style:font-name-complex="Segoe UI" style:font-size-complex="10.5pt"/>
    </style:style>
    <style:style style:name="T88_10" style:family="text">
      <style:text-properties fo:font-size="10pt" style:font-size-asian="10pt"/>
    </style:style>
    <style:style style:name="T88_11" style:family="text">
      <style:text-properties fo:font-size="10pt" style:font-size-asian="10pt"/>
    </style:style>
    <style:style style:name="T88_12" style:family="text">
      <style:text-properties fo:font-size="10pt" style:font-size-asian="10pt"/>
    </style:style>
    <style:style style:name="P89" style:family="paragraph" style:parent-style-name="Normal">
      <style:paragraph-properties fo:text-align="justify" fo:margin-top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/>
    </style:style>
    <style:style style:name="P90" style:family="paragraph" style:parent-style-name="List_20_Paragraph">
      <style:paragraph-properties fo:text-align="justify" fo:margin-top="0.212cm" fo:margin-left="1.259cm">
        <style:tab-stops>
          <style:tab-stop style:type="left" style:leader-style="none" style:position="10.938cm"/>
          <style:tab-stop style:type="left" style:leader-style="none" style:position="15.489cm"/>
        </style:tab-stops>
      </style:paragraph-properties>
      <style:text-properties fo:font-size="10pt" style:font-size-asian="10pt"/>
    </style:style>
    <style:style style:name="P91" style:family="paragraph" style:parent-style-name="List_20_Paragraph">
      <style:paragraph-properties fo:text-align="justify" fo:margin-top="0.212cm" fo:margin-left="1.259cm">
        <style:tab-stops>
          <style:tab-stop style:type="left" style:leader-style="none" style:position="10.938cm"/>
          <style:tab-stop style:type="left" style:leader-style="none" style:position="15.489cm"/>
        </style:tab-stops>
      </style:paragraph-properties>
      <style:text-properties fo:font-size="10pt" style:font-size-asian="10pt"/>
    </style:style>
    <style:style style:name="P92" style:family="paragraph" style:parent-style-name="Normal">
      <style:paragraph-properties fo:text-align="justify" fo:margin-top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/>
    </style:style>
    <style:style style:name="P93" style:family="paragraph" style:parent-style-name="Normal">
      <style:paragraph-properties fo:text-align="justify" fo:margin-top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/>
    </style:style>
    <style:style style:name="P94" style:family="paragraph" style:parent-style-name="Normal">
      <style:paragraph-properties fo:text-align="justify" fo:margin-top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/>
    </style:style>
    <style:style style:name="P95" style:family="paragraph" style:parent-style-name="Normal">
      <style:paragraph-properties fo:text-align="justify" fo:margin-top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/>
    </style:style>
    <style:style style:name="P96" style:family="paragraph" style:parent-style-name="Normal">
      <style:paragraph-properties fo:text-align="justify" fo:margin-top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/>
    </style:style>
    <style:style style:name="P97" style:family="paragraph" style:parent-style-name="Normal">
      <style:paragraph-properties fo:text-align="justify" fo:margin-top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/>
    </style:style>
    <style:style style:name="P98" style:family="paragraph" style:parent-style-name="Normal">
      <style:paragraph-properties fo:text-align="justify" fo:margin-top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/>
    </style:style>
    <style:style style:name="P99" style:family="paragraph" style:parent-style-name="Normal">
      <style:paragraph-properties fo:text-align="justify" fo:margin-top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/>
    </style:style>
    <style:style style:name="P100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00_1" style:family="text">
      <style:text-properties fo:font-size="10pt" style:font-size-asian="10pt" style:font-size-complex="10pt" fo:font-weight="bold" style:font-weight-asian="bold" style:font-weight-complex="bold"/>
    </style:style>
    <style:style style:name="P10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02" style:family="paragraph" style:parent-style-name="Normal">
      <style:paragraph-properties fo:text-align="justify"/>
    </style:style>
    <style:style style:name="T102_1" style:family="text">
      <style:text-properties fo:font-size="10pt" style:font-size-asian="10pt" style:font-name-complex="Arial" style:font-size-complex="10pt"/>
    </style:style>
    <style:style style:name="P103" style:family="paragraph" style:parent-style-name="List_20_Paragraph">
      <style:paragraph-properties fo:text-align="justify" fo:margin-top="0.071cm" fo:margin-bottom="0.212cm"/>
      <style:text-properties fo:font-size="10pt" style:font-size-asian="10pt" style:font-name-complex="Arial"/>
    </style:style>
    <style:style style:name="T103_1" style:family="text">
      <style:text-properties fo:font-size="10pt" style:font-size-asian="10pt" style:font-name-complex="Arial"/>
    </style:style>
    <style:style style:name="T103_2" style:family="text">
      <style:text-properties fo:font-size="10pt" style:font-size-asian="10pt" style:font-name-complex="Arial" fo:font-weight="bold" style:font-weight-asian="bold" style:font-weight-complex="bold"/>
    </style:style>
    <style:style style:name="T103_3" style:family="text">
      <style:text-properties fo:font-size="10pt" style:font-size-asian="10pt" style:font-name-complex="Arial" fo:font-weight="bold" style:font-weight-asian="bold" style:font-weight-complex="bold"/>
    </style:style>
    <style:style style:name="T103_4" style:family="text">
      <style:text-properties fo:font-size="10pt" style:font-size-asian="10pt" style:font-name-complex="Arial" fo:font-weight="bold" style:font-weight-asian="bold" style:font-weight-complex="bold"/>
    </style:style>
    <style:style style:name="T103_5" style:family="text">
      <style:text-properties fo:font-size="10pt" style:font-size-asian="10pt" style:font-name-complex="Arial"/>
    </style:style>
    <style:style style:name="P104" style:family="paragraph" style:parent-style-name="List_20_Paragraph">
      <style:paragraph-properties fo:text-align="justify" fo:margin-top="0.071cm" fo:margin-bottom="0.212cm"/>
      <style:text-properties fo:font-size="10pt" style:font-size-asian="10pt" style:font-name-complex="Arial"/>
    </style:style>
    <style:style style:name="T104_1" style:family="text">
      <style:text-properties fo:font-size="10pt" style:font-size-asian="10pt" style:font-name-complex="Arial"/>
    </style:style>
    <style:style style:name="T104_2" style:family="text">
      <style:text-properties fo:font-size="10pt" style:font-size-asian="10pt" style:font-name-complex="Arial"/>
    </style:style>
    <style:style style:name="T104_3" style:family="text">
      <style:text-properties fo:font-size="10pt" style:font-size-asian="10pt" style:font-name-complex="Arial"/>
    </style:style>
    <style:style style:name="T104_4" style:family="text">
      <style:text-properties fo:font-size="10pt" style:font-size-asian="10pt" style:font-name-complex="Arial"/>
    </style:style>
    <style:style style:name="T104_5" style:family="text">
      <style:text-properties fo:font-size="10pt" style:font-size-asian="10pt" style:font-name-complex="Arial" fo:font-weight="bold" style:font-weight-asian="bold" style:font-weight-complex="bold"/>
    </style:style>
    <style:style style:name="T104_6" style:family="text">
      <style:text-properties fo:font-size="10pt" style:font-size-asian="10pt" style:font-name-complex="Arial"/>
    </style:style>
    <style:style style:name="P105" style:family="paragraph" style:parent-style-name="List_20_Paragraph">
      <style:paragraph-properties fo:text-align="justify" fo:margin-bottom="0.212cm"/>
      <style:text-properties fo:font-size="10pt" style:font-size-asian="10pt"/>
    </style:style>
    <style:style style:name="T105_1" style:family="text">
      <style:text-properties fo:font-size="10pt" style:font-size-asian="10pt"/>
    </style:style>
    <style:style style:name="T105_2" style:family="text">
      <style:text-properties fo:font-size="10pt" style:font-size-asian="10pt" fo:font-weight="bold" style:font-weight-asian="bold"/>
    </style:style>
    <style:style style:name="T105_3" style:family="text">
      <style:text-properties fo:font-size="10pt" style:font-size-asian="10pt"/>
    </style:style>
    <style:style style:name="T105_4" style:family="text">
      <style:text-properties style:font-name="Arial" fo:font-size="10pt" style:font-size-asian="10pt" style:font-name-complex="Arial"/>
    </style:style>
    <style:style style:name="T105_5" style:family="text">
      <style:text-properties fo:font-size="10pt" style:font-size-asian="10pt"/>
    </style:style>
    <style:style style:name="P106" style:family="paragraph" style:parent-style-name="List_20_Paragraph">
      <style:paragraph-properties fo:text-align="justify"/>
      <style:text-properties fo:font-size="10pt" style:font-size-asian="10pt"/>
    </style:style>
    <style:style style:name="T106_1" style:family="text">
      <style:text-properties fo:font-size="10pt" style:font-size-asian="10pt" fo:font-weight="bold" style:font-weight-asian="bold" style:font-weight-complex="bold"/>
    </style:style>
    <style:style style:name="T106_2" style:family="text">
      <style:text-properties fo:font-size="10pt" style:font-size-asian="10pt"/>
    </style:style>
    <style:style style:name="T106_3" style:family="text">
      <style:text-properties fo:font-size="10pt" style:font-size-asian="10pt"/>
    </style:style>
    <style:style style:name="T106_4" style:family="text">
      <style:text-properties fo:font-size="10pt" style:font-size-asian="10pt"/>
    </style:style>
    <style:style style:name="P107" style:family="paragraph" style:parent-style-name="List_20_Paragraph">
      <style:paragraph-properties fo:text-align="justify" fo:text-indent="-0.63cm" fo:margin-top="0.212cm" fo:margin-bottom="0.212cm" fo:margin-left="1.259cm">
        <style:tab-stops>
          <style:tab-stop style:type="left" style:leader-style="none" style:position="10.938cm"/>
          <style:tab-stop style:type="left" style:leader-style="none" style:position="15.489cm"/>
        </style:tab-stops>
      </style:paragraph-properties>
      <style:text-properties fo:font-size="10pt" style:font-size-asian="10pt"/>
    </style:style>
    <style:style style:name="T107_1" style:family="text">
      <style:text-properties fo:font-size="10pt" style:font-size-asian="10pt" fo:language-asian="en" fo:country-asian="US" fo:font-weight="bold" style:font-weight-asian="bold" style:font-weight-complex="bold"/>
    </style:style>
    <style:style style:name="T107_2" style:family="text">
      <style:text-properties fo:font-size="10pt" style:font-size-asian="10pt" fo:language-asian="en" fo:country-asian="US"/>
    </style:style>
    <style:style style:name="P108" style:family="paragraph" style:parent-style-name="Normal">
      <style:paragraph-properties fo:text-align="justify" fo:margin-top="0.071cm" fo:margin-bottom="0.212cm"/>
    </style:style>
    <style:style style:name="T108_1" style:family="text">
      <style:text-properties fo:font-size="10pt" style:font-size-asian="10pt" style:font-name-complex="Arial"/>
    </style:style>
    <style:style style:name="P109" style:family="paragraph" style:parent-style-name="List_20_Paragraph">
      <style:paragraph-properties fo:text-align="justify" fo:margin-top="0.071cm" fo:margin-bottom="0.212cm"/>
      <style:text-properties fo:font-size="10pt" style:font-size-asian="10pt" style:font-name-complex="Arial"/>
    </style:style>
    <style:style style:name="T109_1" style:family="text">
      <style:text-properties fo:font-size="10pt" style:font-size-asian="10pt" style:font-name-complex="Arial"/>
    </style:style>
    <style:style style:name="T109_2" style:family="text">
      <style:text-properties fo:font-size="10pt" style:font-size-asian="10pt" style:font-name-complex="Arial"/>
    </style:style>
    <style:style style:name="T109_3" style:family="text">
      <style:text-properties fo:font-size="10pt" style:font-size-asian="10pt" style:font-name-complex="Arial"/>
    </style:style>
    <style:style style:name="T109_4" style:family="text">
      <style:text-properties fo:font-size="10pt" style:font-size-asian="10pt" style:font-name-complex="Arial"/>
    </style:style>
    <style:style style:name="T109_5" style:family="text">
      <style:text-properties fo:font-size="10pt" style:font-size-asian="10pt" style:font-name-complex="Arial"/>
    </style:style>
    <style:style style:name="T109_6" style:family="text">
      <style:text-properties fo:font-size="10pt" style:font-size-asian="10pt" style:font-name-complex="Arial" fo:font-weight="bold" style:font-weight-asian="bold" style:font-weight-complex="bold"/>
    </style:style>
    <style:style style:name="T109_7" style:family="text">
      <style:text-properties fo:font-size="10pt" style:font-size-asian="10pt" style:font-name-complex="Arial" fo:font-weight="bold" style:font-weight-asian="bold"/>
    </style:style>
    <style:style style:name="T109_8" style:family="text">
      <style:text-properties fo:font-size="10pt" style:font-size-asian="10pt" style:font-name-complex="Arial" fo:font-weight="bold" style:font-weight-asian="bold" style:font-weight-complex="bold"/>
    </style:style>
    <style:style style:name="T109_9" style:family="text">
      <style:text-properties fo:font-size="10pt" style:font-size-asian="10pt" style:font-name-complex="Arial" fo:font-weight="bold" style:font-weight-asian="bold"/>
    </style:style>
    <style:style style:name="T109_10" style:family="text">
      <style:text-properties fo:font-size="10pt" style:font-size-asian="10pt" style:font-name-complex="Arial" fo:font-weight="bold" style:font-weight-asian="bold" style:font-weight-complex="bold"/>
    </style:style>
    <style:style style:name="T109_11" style:family="text">
      <style:text-properties fo:font-size="10pt" style:font-size-asian="10pt" style:font-name-complex="Arial" fo:font-weight="bold" style:font-weight-asian="bold"/>
    </style:style>
    <style:style style:name="T109_12" style:family="text">
      <style:text-properties fo:font-size="10pt" style:font-size-asian="10pt" style:font-name-complex="Arial" fo:font-weight="bold" style:font-weight-asian="bold"/>
    </style:style>
    <style:style style:name="T109_13" style:family="text">
      <style:text-properties fo:font-size="10pt" style:font-size-asian="10pt" style:font-name-complex="Arial"/>
    </style:style>
    <style:style style:name="T109_14" style:family="text">
      <style:text-properties fo:font-size="10pt" style:font-size-asian="10pt" style:font-name-complex="Arial"/>
    </style:style>
    <style:style style:name="T109_15" style:family="text">
      <style:text-properties fo:font-size="10pt" style:font-size-asian="10pt" style:font-name-complex="Arial"/>
    </style:style>
    <style:style style:name="T109_16" style:family="text">
      <style:text-properties fo:font-size="10pt" style:font-size-asian="10pt" style:font-name-complex="Arial"/>
    </style:style>
    <style:style style:name="T109_17" style:family="text">
      <style:text-properties fo:font-size="10pt" style:font-size-asian="10pt" style:font-name-complex="Arial"/>
    </style:style>
    <style:style style:name="T109_18" style:family="text">
      <style:text-properties fo:font-size="10pt" style:font-size-asian="10pt" style:font-name-complex="Arial"/>
    </style:style>
    <style:style style:name="T109_19" style:family="text">
      <style:text-properties fo:font-size="10pt" style:font-size-asian="10pt" style:font-name-complex="Arial"/>
    </style:style>
    <style:style style:name="T109_20" style:family="text">
      <style:text-properties fo:font-size="10pt" style:font-size-asian="10pt" style:font-name-complex="Arial"/>
    </style:style>
    <style:style style:name="T109_21" style:family="text">
      <style:text-properties fo:font-size="10pt" style:font-size-asian="10pt" style:font-name-complex="Arial"/>
    </style:style>
    <style:style style:name="T109_22" style:family="text">
      <style:text-properties fo:font-size="10pt" style:font-size-asian="10pt" style:font-name-complex="Arial"/>
    </style:style>
    <style:style style:name="T109_23" style:family="text">
      <style:text-properties fo:font-size="10pt" style:font-size-asian="10pt" style:font-name-complex="Arial"/>
    </style:style>
    <style:style style:name="T109_24" style:family="text">
      <style:text-properties fo:font-size="10pt" style:font-size-asian="10pt" style:font-name-complex="Arial"/>
    </style:style>
    <style:style style:name="T109_25" style:family="text">
      <style:text-properties fo:font-size="10pt" style:font-size-asian="10pt" style:font-name-complex="Arial"/>
    </style:style>
    <style:style style:name="T109_26" style:family="text">
      <style:text-properties fo:font-size="10pt" style:font-size-asian="10pt" style:font-name-complex="Arial"/>
    </style:style>
    <style:style style:name="P110" style:family="paragraph" style:parent-style-name="List_20_Paragraph">
      <style:paragraph-properties fo:text-align="justify" fo:margin-bottom="0.212cm"/>
      <style:text-properties fo:font-size="10pt" style:font-size-asian="10pt"/>
    </style:style>
    <style:style style:name="T110_1" style:family="text">
      <style:text-properties fo:font-size="10pt" style:font-size-asian="10pt" style:font-name-complex="Arial"/>
    </style:style>
    <style:style style:name="T110_2" style:family="text">
      <style:text-properties fo:font-size="10pt" style:font-size-asian="10pt" style:font-name-complex="Arial" fo:font-weight="bold" style:font-weight-asian="bold" style:font-weight-complex="bold"/>
    </style:style>
    <style:style style:name="T110_3" style:family="text">
      <style:text-properties fo:font-size="10pt" style:font-size-asian="10pt" style:font-name-complex="Arial"/>
    </style:style>
    <style:style style:name="T110_4" style:family="text">
      <style:text-properties fo:font-size="10pt" style:font-size-asian="10pt" style:font-name-complex="Arial"/>
    </style:style>
    <style:style style:name="T110_5" style:family="text">
      <style:text-properties fo:font-size="10pt" style:font-size-asian="10pt" style:font-name-complex="Arial"/>
    </style:style>
    <style:style style:name="T110_6" style:family="text">
      <style:text-properties fo:font-size="10pt" style:font-size-asian="10pt" style:font-name-complex="Arial"/>
    </style:style>
    <style:style style:name="T110_7" style:family="text">
      <style:text-properties fo:font-size="10pt" style:font-size-asian="10pt" style:font-name-complex="Arial"/>
    </style:style>
    <style:style style:name="T110_8" style:family="text">
      <style:text-properties fo:font-size="10pt" style:font-size-asian="10pt" style:font-name-complex="Arial"/>
    </style:style>
    <style:style style:name="T110_9" style:family="text">
      <style:text-properties fo:font-size="10pt" style:font-size-asian="10pt" style:font-name-complex="Arial"/>
    </style:style>
    <style:style style:name="T110_10" style:family="text">
      <style:text-properties fo:font-size="10pt" style:font-size-asian="10pt" style:font-name-complex="Arial"/>
    </style:style>
    <style:style style:name="T110_11" style:family="text">
      <style:text-properties fo:font-size="10pt" style:font-size-asian="10pt" style:font-name-complex="Arial"/>
    </style:style>
    <style:style style:name="P111" style:family="paragraph" style:parent-style-name="List_20_Paragraph">
      <style:paragraph-properties fo:text-align="justify" fo:margin-top="0.071cm" fo:margin-bottom="0.212cm"/>
      <style:text-properties fo:font-size="10pt" style:font-size-asian="10pt" style:font-name-complex="Arial"/>
    </style:style>
    <style:style style:name="T111_1" style:family="text">
      <style:text-properties fo:font-size="10pt" style:font-size-asian="10pt" style:font-name-complex="Arial"/>
    </style:style>
    <style:style style:name="T111_2" style:family="text">
      <style:text-properties fo:font-size="10pt" style:font-size-asian="10pt" style:font-name-complex="Arial" fo:font-weight="bold" style:font-weight-asian="bold" style:font-weight-complex="bold"/>
    </style:style>
    <style:style style:name="T111_3" style:family="text">
      <style:text-properties fo:font-size="10pt" style:font-size-asian="10pt" style:font-name-complex="Arial"/>
    </style:style>
    <style:style style:name="T111_4" style:family="text">
      <style:text-properties fo:font-size="10pt" style:font-size-asian="10pt" style:font-name-complex="Arial"/>
    </style:style>
    <style:style style:name="T111_5" style:family="text">
      <style:text-properties fo:font-size="10pt" style:font-size-asian="10pt" style:font-name-complex="Arial"/>
    </style:style>
    <style:style style:name="T111_6" style:family="text">
      <style:text-properties fo:font-size="10pt" style:font-size-asian="10pt" style:font-name-complex="Arial"/>
    </style:style>
    <style:style style:name="T111_7" style:family="text">
      <style:text-properties fo:font-size="10pt" style:font-size-asian="10pt" style:font-name-complex="Arial"/>
    </style:style>
    <style:style style:name="P112" style:family="paragraph" style:parent-style-name="List_20_Paragraph">
      <style:paragraph-properties fo:text-align="justify" fo:margin-bottom="0.212cm"/>
    </style:style>
    <style:style style:name="T112_1" style:family="text">
      <style:text-properties fo:font-size="10pt" style:font-size-asian="10pt" style:font-name-complex="Arial" fo:font-weight="bold" style:font-weight-asian="bold" style:font-weight-complex="bold"/>
    </style:style>
    <style:style style:name="T112_2" style:family="text">
      <style:text-properties fo:font-size="10pt" style:font-size-asian="10pt" style:font-name-complex="Arial"/>
    </style:style>
    <style:style style:name="T112_3" style:family="text">
      <style:text-properties fo:font-size="10pt" style:font-size-asian="10pt" style:font-name-complex="Arial"/>
    </style:style>
    <style:style style:name="T112_4" style:family="text">
      <style:text-properties fo:font-size="10pt" style:font-size-asian="10pt" style:font-name-complex="Arial"/>
    </style:style>
    <style:style style:name="T112_5" style:family="text">
      <style:text-properties fo:font-size="10pt" style:font-size-asian="10pt" style:font-name-complex="Arial"/>
    </style:style>
    <style:style style:name="T112_6" style:family="text">
      <style:text-properties fo:font-size="10pt" style:font-size-asian="10pt" style:font-name-complex="Arial"/>
    </style:style>
    <style:style style:name="T112_7" style:family="text">
      <style:text-properties fo:font-size="10pt" style:font-size-asian="10pt" style:font-name-complex="Arial"/>
    </style:style>
    <style:style style:name="T112_8" style:family="text">
      <style:text-properties fo:font-size="10pt" style:font-size-asian="10pt" style:font-name-complex="Arial"/>
    </style:style>
    <style:style style:name="T112_9" style:family="text">
      <style:text-properties fo:font-size="10pt" style:font-size-asian="10pt" style:font-name-complex="Arial"/>
    </style:style>
    <style:style style:name="T112_10" style:family="text">
      <style:text-properties fo:font-size="10pt" style:font-size-asian="10pt" style:font-name-complex="Arial"/>
    </style:style>
    <style:style style:name="T112_11" style:family="text">
      <style:text-properties fo:font-size="10pt" style:font-size-asian="10pt" style:font-name-complex="Arial"/>
    </style:style>
    <style:style style:name="T112_12" style:family="text">
      <style:text-properties fo:font-size="10pt" style:font-size-asian="10pt" style:font-name-complex="Arial"/>
    </style:style>
    <style:style style:name="T112_13" style:family="text">
      <style:text-properties fo:font-size="10pt" style:font-size-asian="10pt" style:font-name-complex="Arial"/>
    </style:style>
    <style:style style:name="T112_14" style:family="text">
      <style:text-properties fo:font-size="10pt" style:font-size-asian="10pt"/>
    </style:style>
    <style:style style:name="T112_15" style:family="text">
      <style:text-properties fo:font-size="10pt" style:font-size-asian="10pt"/>
    </style:style>
    <style:style style:name="P113" style:family="paragraph" style:parent-style-name="List_20_Paragraph">
      <style:paragraph-properties fo:text-align="justify" fo:margin-bottom="0.212cm"/>
    </style:style>
    <style:style style:name="T113_1" style:family="text">
      <style:text-properties fo:font-size="10pt" style:font-size-asian="10pt" style:font-name-complex="Arial" fo:font-weight="bold" style:font-weight-asian="bold" style:font-weight-complex="bold"/>
    </style:style>
    <style:style style:name="T113_2" style:family="text">
      <style:text-properties fo:font-size="10pt" style:font-size-asian="10pt" style:font-name-complex="Arial" fo:font-weight="bold" style:font-weight-asian="bold" style:font-weight-complex="bold"/>
    </style:style>
    <style:style style:name="T113_3" style:family="text">
      <style:text-properties fo:font-size="10pt" style:font-size-asian="10pt" style:font-name-complex="Arial"/>
    </style:style>
    <style:style style:name="T113_4" style:family="text">
      <style:text-properties fo:font-size="10pt" style:font-size-asian="10pt" style:font-name-complex="Arial"/>
    </style:style>
    <style:style style:name="T113_5" style:family="text">
      <style:text-properties fo:font-size="10pt" style:font-size-asian="10pt" style:font-name-complex="Arial"/>
    </style:style>
    <style:style style:name="T113_6" style:family="text">
      <style:text-properties fo:font-size="10pt" style:font-size-asian="10pt" style:font-name-complex="Arial"/>
    </style:style>
    <style:style style:name="T113_7" style:family="text">
      <style:text-properties fo:font-size="10pt" style:font-size-asian="10pt" style:font-name-complex="Arial"/>
    </style:style>
    <style:style style:name="T113_8" style:family="text">
      <style:text-properties fo:font-size="10pt" style:font-size-asian="10pt" style:font-name-complex="Arial"/>
    </style:style>
    <style:style style:name="T113_9" style:family="text">
      <style:text-properties fo:font-size="10pt" style:font-size-asian="10pt" style:font-name-complex="Arial"/>
    </style:style>
    <style:style style:name="T113_10" style:family="text">
      <style:text-properties fo:font-size="10pt" style:font-size-asian="10pt"/>
    </style:style>
    <style:style style:name="T113_11" style:family="text">
      <style:text-properties fo:font-size="10pt" style:font-size-asian="10pt"/>
    </style:style>
    <style:style style:name="T113_12" style:family="text">
      <style:text-properties fo:font-size="10pt" style:font-size-asian="10pt"/>
    </style:style>
    <style:style style:name="T113_13" style:family="text">
      <style:text-properties fo:font-size="10pt" style:font-size-asian="10pt"/>
    </style:style>
    <style:style style:name="T113_14" style:family="text">
      <style:text-properties fo:font-size="10pt" style:font-size-asian="10pt"/>
    </style:style>
    <style:style style:name="T113_15" style:family="text">
      <style:text-properties fo:font-size="10pt" style:font-size-asian="10pt"/>
    </style:style>
    <style:style style:name="T113_16" style:family="text">
      <style:text-properties fo:font-size="10pt" style:font-size-asian="10pt"/>
    </style:style>
    <style:style style:name="T113_17" style:family="text">
      <style:text-properties fo:font-size="10pt" style:font-size-asian="10pt"/>
    </style:style>
    <style:style style:name="T113_18" style:family="text">
      <style:text-properties fo:font-size="10pt" style:font-size-asian="10pt"/>
    </style:style>
    <style:style style:name="T113_19" style:family="text">
      <style:text-properties fo:font-size="10pt" style:font-size-asian="10pt"/>
    </style:style>
    <style:style style:name="T113_20" style:family="text">
      <style:text-properties fo:font-size="10pt" style:font-size-asian="10pt"/>
    </style:style>
    <style:style style:name="T113_21" style:family="text">
      <style:text-properties fo:font-size="10pt" style:font-size-asian="10pt"/>
    </style:style>
    <style:style style:name="T113_22" style:family="text">
      <style:text-properties fo:font-size="10pt" style:font-size-asian="10pt"/>
    </style:style>
    <style:style style:name="T113_23" style:family="text">
      <style:text-properties fo:font-size="10pt" style:font-size-asian="10pt"/>
    </style:style>
    <style:style style:name="T113_24" style:family="text">
      <style:text-properties fo:font-size="10pt" style:font-size-asian="10pt"/>
    </style:style>
    <style:style style:name="T113_25" style:family="text">
      <style:text-properties fo:font-size="10pt" style:font-size-asian="10pt"/>
    </style:style>
    <style:style style:name="T113_26" style:family="text">
      <style:text-properties fo:font-size="10pt" style:font-size-asian="10pt"/>
    </style:style>
    <style:style style:name="T113_27" style:family="text">
      <style:text-properties fo:font-size="10pt" style:font-size-asian="10pt"/>
    </style:style>
    <style:style style:name="T113_28" style:family="text">
      <style:text-properties fo:font-size="10pt" style:font-size-asian="10pt"/>
    </style:style>
    <style:style style:name="T113_29" style:family="text">
      <style:text-properties fo:font-size="10pt" style:font-size-asian="10pt"/>
    </style:style>
    <style:style style:name="T113_30" style:family="text">
      <style:text-properties fo:font-size="10pt" style:font-size-asian="10pt"/>
    </style:style>
    <style:style style:name="T113_31" style:family="text">
      <style:text-properties fo:font-size="10pt" style:font-size-asian="10pt"/>
    </style:style>
    <style:style style:name="T113_32" style:family="text">
      <style:text-properties fo:font-size="10pt" style:font-size-asian="10pt"/>
    </style:style>
    <style:style style:name="T113_33" style:family="text">
      <style:text-properties fo:font-size="10pt" style:font-size-asian="10pt"/>
    </style:style>
    <style:style style:name="T113_34" style:family="text">
      <style:text-properties fo:font-size="10pt" style:font-size-asian="10pt"/>
    </style:style>
    <style:style style:name="T113_35" style:family="text">
      <style:text-properties fo:font-size="10pt" style:font-size-asian="10pt"/>
    </style:style>
    <style:style style:name="T113_36" style:family="text">
      <style:text-properties fo:font-size="10pt" style:font-size-asian="10pt"/>
    </style:style>
    <style:style style:name="T113_37" style:family="text">
      <style:text-properties fo:font-size="10pt" style:font-size-asian="10pt"/>
    </style:style>
    <style:style style:name="P114" style:family="paragraph" style:parent-style-name="Normal">
      <style:text-properties fo:font-size="10pt" style:font-size-asian="10pt" style:font-name-complex="Arial" style:font-size-complex="10pt"/>
    </style:style>
    <style:style style:name="P115" style:family="paragraph" style:parent-style-name="Normal">
      <style:text-properties fo:font-size="10pt" style:font-size-asian="10pt" style:font-name-complex="Arial" style:font-size-complex="10pt"/>
    </style:style>
    <style:style style:name="P116" style:family="paragraph" style:parent-style-name="Normal">
      <style:text-properties fo:font-size="10pt" style:font-size-asian="10pt" style:font-name-complex="Arial" style:font-size-complex="10pt"/>
    </style:style>
    <style:style style:name="P117" style:family="paragraph" style:parent-style-name="Normal">
      <style:text-properties fo:font-size="10pt" style:font-size-asian="10pt" style:font-name-complex="Arial" style:font-size-complex="10pt"/>
    </style:style>
    <style:style style:name="P118" style:family="paragraph" style:parent-style-name="Normal">
      <style:text-properties fo:font-size="10pt" style:font-size-asian="10pt" style:font-name-complex="Arial" style:font-size-complex="10pt"/>
    </style:style>
    <style:style style:name="P119" style:family="paragraph" style:parent-style-name="Normal">
      <style:text-properties fo:font-size="10pt" style:font-size-asian="10pt" style:font-name-complex="Arial" style:font-size-complex="10pt"/>
    </style:style>
    <style:style style:name="P120" style:family="paragraph" style:parent-style-name="Normal">
      <style:text-properties fo:font-size="10pt" style:font-size-asian="10pt" style:font-name-complex="Arial" style:font-size-complex="10pt"/>
    </style:style>
    <style:style style:name="P121" style:family="paragraph" style:parent-style-name="Normal">
      <style:text-properties fo:font-size="10pt" style:font-size-asian="10pt" style:font-name-complex="Arial" style:font-size-complex="10pt"/>
    </style:style>
    <style:style style:name="P122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141cm" fo:border-left="#000000 0.018cm solid" fo:padding-right="0.141cm" fo:border-right="#000000 0.018cm solid"/>
    </style:style>
    <style:style style:name="T122_1" style:family="text">
      <style:text-properties fo:font-style="normal" style:font-style-asian="normal"/>
    </style:style>
    <style:style style:name="P123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24" style:family="paragraph" style:parent-style-name="Normal"/>
    <style:style style:name="T124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4_2" style:family="text"/>
    <style:style style:name="T124_3" style:family="text" style:parent-style-name="Internet_20_link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24_4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125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26" style:family="paragraph" style:parent-style-name="Normal">
      <style:paragraph-properties fo:text-align="justify"/>
    </style:style>
    <style:style style:name="T126_1" style:family="text">
      <style:text-properties fo:color="#000000" fo:font-size="10pt" style:font-name-asian="Arial" style:font-size-asian="10pt" style:font-name-complex="Arial" style:font-size-complex="10pt"/>
    </style:style>
    <style:style style:name="T126_2" style:family="text">
      <style:text-properties fo:color="#000000" fo:font-size="10pt" style:font-name-asian="Arial" style:font-size-asian="10pt" style:font-name-complex="Arial" style:font-size-complex="10pt"/>
    </style:style>
    <style:style style:name="T126_3" style:family="text">
      <style:text-properties fo:color="#000000" fo:font-size="10pt" style:font-name-asian="Arial" style:font-size-asian="10pt" style:font-name-complex="Arial" style:font-size-complex="10pt"/>
    </style:style>
    <style:style style:name="T126_4" style:family="text">
      <style:text-properties fo:color="#000000" fo:font-size="10pt" style:font-name-asian="Arial" style:font-size-asian="10pt" style:font-name-complex="Arial" style:font-size-complex="10pt"/>
    </style:style>
    <style:style style:name="T126_5" style:family="text">
      <style:text-properties fo:color="#000000" fo:font-size="10pt" style:font-name-asian="Arial" style:font-size-asian="10pt" style:font-name-complex="Arial" style:font-size-complex="10pt"/>
    </style:style>
    <style:style style:name="T126_6" style:family="text">
      <style:text-properties fo:color="#000000" fo:font-size="10pt" style:font-name-asian="Arial" style:font-size-asian="10pt" style:font-name-complex="Arial" style:font-size-complex="10pt"/>
    </style:style>
    <style:style style:name="T126_7" style:family="text">
      <style:text-properties fo:color="#000000" fo:font-size="10pt" style:font-name-asian="Arial" style:font-size-asian="10pt" style:font-name-complex="Arial" style:font-size-complex="10pt"/>
    </style:style>
    <style:style style:name="T126_8" style:family="text">
      <style:text-properties fo:color="#000000" fo:font-size="10pt" style:font-name-asian="Arial" style:font-size-asian="10pt" style:font-name-complex="Arial" style:font-size-complex="10pt"/>
    </style:style>
    <style:style style:name="T126_9" style:family="text">
      <style:text-properties fo:color="#000000" fo:font-size="10pt" style:font-name-asian="Arial" style:font-size-asian="10pt" style:font-name-complex="Arial" style:font-size-complex="10pt"/>
    </style:style>
    <style:style style:name="P127" style:family="paragraph" style:parent-style-name="Normal">
      <style:paragraph-properties fo:text-align="justify"/>
      <style:text-properties fo:color="#000000" fo:font-size="10pt" style:font-name-asian="Arial" style:font-size-asian="10pt" style:font-name-complex="Arial" style:font-size-complex="10pt"/>
    </style:style>
    <style:style style:name="P128" style:family="paragraph" style:parent-style-name="Normal">
      <style:paragraph-properties fo:text-align="justify"/>
    </style:style>
    <style:style style:name="T128_1" style:family="text">
      <style:text-properties fo:color="#000000" fo:font-size="10pt" style:font-name-asian="Arial" style:font-size-asian="10pt" style:font-name-complex="Arial" style:font-size-complex="10pt"/>
    </style:style>
    <style:style style:name="T128_2" style:family="text">
      <style:text-properties fo:color="#000000" fo:font-size="10pt" style:font-name-asian="Arial" style:font-size-asian="10pt" style:font-name-complex="Arial" style:font-size-complex="10pt"/>
    </style:style>
    <style:style style:name="T128_3" style:family="text">
      <style:text-properties fo:color="#000000" fo:font-size="10pt" style:font-name-asian="Arial" style:font-size-asian="10pt" style:font-name-complex="Arial" style:font-size-complex="10pt"/>
    </style:style>
    <style:style style:name="T128_4" style:family="text">
      <style:text-properties fo:color="#000000" fo:font-size="10pt" style:font-name-asian="Arial" style:font-size-asian="10pt" style:font-name-complex="Arial" style:font-size-complex="10pt"/>
    </style:style>
    <style:style style:name="T128_5" style:family="text">
      <style:text-properties fo:color="#000000" fo:font-size="10pt" style:font-name-asian="Arial" style:font-size-asian="10pt" style:font-name-complex="Arial" style:font-size-complex="10pt"/>
    </style:style>
    <style:style style:name="T128_6" style:family="text">
      <style:text-properties fo:color="#000000" fo:font-size="10pt" style:font-name-asian="Arial" style:font-size-asian="10pt" style:font-name-complex="Arial" style:font-size-complex="10pt"/>
    </style:style>
    <style:style style:name="T128_7" style:family="text">
      <style:text-properties fo:color="#000000" fo:font-size="10pt" style:font-name-asian="Arial" style:font-size-asian="10pt" style:font-name-complex="Arial" style:font-size-complex="10pt"/>
    </style:style>
    <style:style style:name="T128_8" style:family="text">
      <style:text-properties fo:color="#000000" fo:font-size="10pt" style:font-name-asian="Arial" style:font-size-asian="10pt" style:font-name-complex="Arial" style:font-size-complex="10pt"/>
    </style:style>
    <style:style style:name="T128_9" style:family="text">
      <style:text-properties fo:color="#000000" fo:font-size="10pt" style:font-name-asian="Arial" style:font-size-asian="10pt" style:font-name-complex="Arial" style:font-size-complex="10pt"/>
    </style:style>
    <style:style style:name="T128_10" style:family="text">
      <style:text-properties fo:color="#000000" fo:font-size="10pt" style:font-name-asian="Arial" style:font-size-asian="10pt" style:font-name-complex="Arial" style:font-size-complex="10pt"/>
    </style:style>
    <style:style style:name="T128_11" style:family="text">
      <style:text-properties fo:color="#000000" fo:font-size="10pt" style:font-name-asian="Arial" style:font-size-asian="10pt" style:font-name-complex="Arial" style:font-size-complex="10pt"/>
    </style:style>
    <style:style style:name="T128_12" style:family="text">
      <style:text-properties fo:color="#000000" fo:font-size="10pt" style:font-name-asian="Arial" style:font-size-asian="10pt" style:font-name-complex="Arial" style:font-size-complex="10pt"/>
    </style:style>
    <style:style style:name="T128_13" style:family="text">
      <style:text-properties fo:color="#000000" fo:font-size="10pt" style:font-name-asian="Arial" style:font-size-asian="10pt" style:font-name-complex="Arial" style:font-size-complex="10pt"/>
    </style:style>
    <style:style style:name="T128_14" style:family="text">
      <style:text-properties fo:color="#000000" fo:font-size="10pt" style:font-name-asian="Arial" style:font-size-asian="10pt" style:font-name-complex="Arial" style:font-size-complex="10pt"/>
    </style:style>
    <style:style style:name="T128_15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128_16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128_17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128_18" style:family="text">
      <style:text-properties fo:color="#000000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128_19" style:family="text">
      <style:text-properties fo:color="#000000" fo:font-size="10pt" style:font-name-asian="Arial" style:font-size-asian="10pt" style:font-name-complex="Arial" style:font-size-complex="10pt" fo:font-weight="bold" style:font-weight-asian="bold"/>
    </style:style>
    <style:style style:name="T128_20" style:family="text">
      <style:text-properties fo:color="#000000" fo:font-size="10pt" style:font-name-asian="Arial" style:font-size-asian="10pt" style:font-name-complex="Arial" style:font-size-complex="10pt"/>
    </style:style>
    <style:style style:name="T128_21" style:family="text">
      <style:text-properties fo:color="#000000" fo:font-size="10pt" style:font-name-asian="Arial" style:font-size-asian="10pt" style:font-name-complex="Arial" style:font-size-complex="10pt"/>
    </style:style>
    <style:style style:name="T128_22" style:family="text">
      <style:text-properties fo:color="#000000" fo:font-size="10pt" style:font-name-asian="Arial" style:font-size-asian="10pt" style:font-name-complex="Arial" style:font-size-complex="10pt"/>
    </style:style>
    <style:style style:name="T128_23" style:family="text">
      <style:text-properties fo:color="#000000" fo:font-size="10pt" style:font-name-asian="Arial" style:font-size-asian="10pt" style:font-name-complex="Arial" style:font-size-complex="10pt"/>
    </style:style>
    <style:style style:name="T128_24" style:family="text">
      <style:text-properties fo:color="#000000" fo:font-size="10pt" style:font-name-asian="Arial" style:font-size-asian="10pt" style:font-name-complex="Arial" style:font-size-complex="10pt"/>
    </style:style>
    <style:style style:name="T128_25" style:family="text">
      <style:text-properties fo:color="#000000" fo:font-size="10pt" style:font-name-asian="Arial" style:font-size-asian="10pt" style:font-name-complex="Arial" style:font-size-complex="10pt"/>
    </style:style>
    <style:style style:name="T128_26" style:family="text">
      <style:text-properties fo:color="#000000" fo:font-size="10pt" style:font-name-asian="Arial" style:font-size-asian="10pt" style:font-name-complex="Arial" style:font-size-complex="10pt"/>
    </style:style>
    <style:style style:name="T128_27" style:family="text">
      <style:text-properties fo:color="#000000" fo:font-size="10pt" style:font-name-asian="Arial" style:font-size-asian="10pt" style:font-name-complex="Arial" style:font-size-complex="10pt"/>
    </style:style>
    <style:style style:name="T128_28" style:family="text">
      <style:text-properties fo:color="#000000" fo:font-size="10pt" style:font-name-asian="Arial" style:font-size-asian="10pt" style:font-name-complex="Arial" style:font-size-complex="10pt"/>
    </style:style>
    <style:style style:name="T128_29" style:family="text">
      <style:text-properties fo:color="#000000" fo:font-size="10pt" style:font-name-asian="Arial" style:font-size-asian="10pt" style:font-name-complex="Arial" style:font-size-complex="10pt"/>
    </style:style>
    <style:style style:name="T128_30" style:family="text">
      <style:text-properties fo:color="#000000" fo:font-size="10pt" style:font-name-asian="Arial" style:font-size-asian="10pt" style:font-name-complex="Arial" style:font-size-complex="10pt"/>
    </style:style>
    <style:style style:name="T128_31" style:family="text">
      <style:text-properties fo:color="#000000" fo:font-size="10pt" style:font-name-asian="Arial" style:font-size-asian="10pt" style:font-name-complex="Arial" style:font-size-complex="10pt"/>
    </style:style>
    <style:style style:name="T128_32" style:family="text">
      <style:text-properties fo:color="#000000" fo:font-size="10pt" style:font-name-asian="Arial" style:font-size-asian="10pt" style:font-name-complex="Arial" style:font-size-complex="10pt"/>
    </style:style>
    <style:style style:name="T128_33" style:family="text">
      <style:text-properties fo:color="#000000" fo:font-size="10pt" style:font-name-asian="Arial" style:font-size-asian="10pt" style:font-name-complex="Arial" style:font-size-complex="10pt"/>
    </style:style>
    <style:style style:name="T128_34" style:family="text">
      <style:text-properties fo:color="#000000" fo:font-size="10pt" style:font-name-asian="Arial" style:font-size-asian="10pt" style:font-name-complex="Arial" style:font-size-complex="10pt"/>
    </style:style>
    <style:style style:name="T128_35" style:family="text">
      <style:text-properties fo:color="#000000" fo:font-size="10pt" style:font-name-asian="Arial" style:font-size-asian="10pt" style:font-name-complex="Arial" style:font-size-complex="10pt"/>
    </style:style>
    <style:style style:name="T128_36" style:family="text">
      <style:text-properties fo:color="#000000" fo:font-size="10pt" style:font-name-asian="Arial" style:font-size-asian="10pt" style:font-name-complex="Arial" style:font-size-complex="10pt"/>
    </style:style>
    <style:style style:name="T128_37" style:family="text">
      <style:text-properties fo:color="#000000" fo:font-size="10pt" style:font-name-asian="Arial" style:font-size-asian="10pt" style:font-name-complex="Arial" style:font-size-complex="10pt"/>
    </style:style>
    <style:style style:name="T128_38" style:family="text">
      <style:text-properties fo:color="#000000" fo:font-size="10pt" style:font-name-asian="Arial" style:font-size-asian="10pt" style:font-name-complex="Arial" style:font-size-complex="10pt"/>
    </style:style>
    <style:style style:name="T128_39" style:family="text">
      <style:text-properties fo:color="#000000" fo:font-size="10pt" style:font-name-asian="Arial" style:font-size-asian="10pt" style:font-name-complex="Arial" style:font-size-complex="10pt"/>
    </style:style>
    <style:style style:name="P129" style:family="paragraph" style:parent-style-name="Normal">
      <style:text-properties fo:font-size="10pt" style:font-size-asian="10pt" style:font-name-complex="Arial" style:font-size-complex="10pt"/>
    </style:style>
    <style:style style:name="P130" style:family="paragraph" style:parent-style-name="Normal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131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132" style:family="paragraph" style:parent-style-name="Normal">
      <style:text-properties fo:font-size="10pt" style:font-size-asian="10pt" style:font-name-complex="Arial" style:font-size-complex="10pt"/>
    </style:style>
    <style:style style:name="P133" style:family="paragraph" style:parent-style-name="Normal"/>
    <style:style style:name="T13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133_2" style:family="text">
      <style:text-properties fo:font-size="11pt" style:font-size-asian="11pt" style:font-name-complex="Arial" style:font-size-complex="11pt" fo:font-weight="bold" style:font-weight-asian="bold"/>
    </style:style>
    <style:style style:name="T133_3" style:family="text">
      <style:text-properties fo:font-size="11pt" style:font-size-asian="11pt" style:font-name-complex="Arial" style:font-size-complex="11pt" style:font-weight-complex="bold"/>
    </style:style>
    <style:style style:name="P134" style:family="paragraph" style:parent-style-name="Normal">
      <style:text-properties fo:color="#000000" fo:font-size="10pt" style:font-size-asian="10pt" style:font-size-complex="10pt"/>
    </style:style>
    <style:style style:name="P135" style:family="paragraph" style:parent-style-name="Normal">
      <style:paragraph-properties fo:text-align="justify"/>
    </style:style>
    <style:style style:name="T135_1" style:family="text">
      <style:text-properties fo:color="#000000" fo:font-size="10pt" style:font-size-asian="10pt" style:font-size-complex="10pt"/>
    </style:style>
    <style:style style:name="T135_2" style:family="text">
      <style:text-properties fo:color="#000000" fo:font-size="10pt" style:font-size-asian="10pt" style:font-size-complex="10pt"/>
    </style:style>
    <style:style style:name="T135_3" style:family="text">
      <style:text-properties fo:color="#000000" fo:font-size="10pt" style:font-size-asian="10pt" style:font-size-complex="10pt"/>
    </style:style>
    <style:style style:name="T135_4" style:family="text">
      <style:text-properties fo:color="#000000" fo:font-size="10pt" style:font-size-asian="10pt" style:font-size-complex="10pt"/>
    </style:style>
    <style:style style:name="T135_5" style:family="text">
      <style:text-properties fo:color="#000000" fo:font-size="10pt" style:font-size-asian="10pt" style:font-size-complex="10pt"/>
    </style:style>
    <style:style style:name="T135_6" style:family="text">
      <style:text-properties fo:color="#000000" fo:font-size="10pt" style:font-size-asian="10pt" style:font-size-complex="10pt"/>
    </style:style>
    <style:style style:name="T135_7" style:family="text">
      <style:text-properties fo:color="#000000" fo:font-size="10pt" style:font-size-asian="10pt" style:font-size-complex="10pt"/>
    </style:style>
    <style:style style:name="P136" style:family="paragraph" style:parent-style-name="Normal">
      <style:paragraph-properties fo:text-align="justify"/>
      <style:text-properties fo:color="#000000" fo:font-size="10pt" style:font-size-asian="10pt" style:font-size-complex="10pt"/>
    </style:style>
    <style:style style:name="P137" style:family="paragraph" style:parent-style-name="Normal">
      <style:paragraph-properties fo:text-align="justify" fo:margin-top="0.071cm" fo:margin-bottom="0.071cm"/>
    </style:style>
    <style:style style:name="T137_1" style:family="text">
      <style:text-properties fo:color="#000000" fo:font-size="10pt" style:font-size-asian="10pt" style:font-size-complex="10pt"/>
    </style:style>
    <style:style style:name="T137_2" style:family="text">
      <style:text-properties fo:color="#000000" fo:font-size="10pt" style:font-size-asian="10pt" style:font-size-complex="10pt"/>
    </style:style>
    <style:style style:name="T137_3" style:family="text">
      <style:text-properties fo:color="#000000" fo:font-size="10pt" style:font-size-asian="10pt" style:font-size-complex="10pt"/>
    </style:style>
    <style:style style:name="T137_4" style:family="text">
      <style:text-properties fo:color="#000000" fo:font-size="10pt" style:font-size-asian="10pt" style:font-size-complex="10pt"/>
    </style:style>
    <style:style style:name="T137_5" style:family="text">
      <style:text-properties fo:color="#000000" fo:font-size="10pt" style:font-size-asian="10pt" style:font-size-complex="10pt"/>
    </style:style>
    <style:style style:name="T137_6" style:family="text">
      <style:text-properties fo:color="#000000" fo:font-size="10pt" style:font-size-asian="10pt" style:font-size-complex="10pt"/>
    </style:style>
    <style:style style:name="T137_7" style:family="text">
      <style:text-properties fo:color="#000000" fo:font-size="10pt" style:font-size-asian="10pt" style:font-size-complex="10pt"/>
    </style:style>
    <style:style style:name="T137_8" style:family="text">
      <style:text-properties fo:color="#000000" fo:font-size="10pt" style:font-size-asian="10pt" style:font-size-complex="10pt"/>
    </style:style>
    <style:style style:name="T137_9" style:family="text">
      <style:text-properties fo:color="#000000" fo:font-size="10pt" style:font-size-asian="10pt" style:font-size-complex="10pt"/>
    </style:style>
    <style:style style:name="T137_10" style:family="text">
      <style:text-properties fo:color="#000000" fo:font-size="10pt" style:font-size-asian="10pt" style:font-size-complex="10pt"/>
    </style:style>
    <style:style style:name="T137_11" style:family="text">
      <style:text-properties fo:color="#000000" fo:font-size="10pt" style:font-size-asian="10pt" style:font-size-complex="10pt"/>
    </style:style>
    <style:style style:name="T137_12" style:family="text">
      <style:text-properties fo:color="#000000" fo:font-size="10pt" style:font-size-asian="10pt" style:font-size-complex="10pt"/>
    </style:style>
    <style:style style:name="T137_13" style:family="text">
      <style:text-properties fo:color="#000000" fo:font-size="10pt" style:font-size-asian="10pt" style:font-size-complex="10pt"/>
    </style:style>
    <style:style style:name="T137_14" style:family="text">
      <style:text-properties fo:color="#000000" fo:font-size="10pt" style:font-size-asian="10pt" style:font-size-complex="10pt"/>
    </style:style>
    <style:style style:name="T137_15" style:family="text">
      <style:text-properties fo:color="#000000" fo:font-size="10pt" style:font-size-asian="10pt" style:font-size-complex="10pt"/>
    </style:style>
    <style:style style:name="T137_16" style:family="text">
      <style:text-properties fo:color="#000000" fo:font-size="10pt" style:font-size-asian="10pt" style:font-size-complex="10pt"/>
    </style:style>
    <style:style style:name="T137_17" style:family="text">
      <style:text-properties fo:color="#000000" fo:font-size="10pt" style:font-size-asian="10pt" style:font-size-complex="10pt"/>
    </style:style>
    <style:style style:name="T137_18" style:family="text">
      <style:text-properties fo:color="#000000" fo:font-size="10pt" style:font-size-asian="10pt" style:font-size-complex="10pt"/>
    </style:style>
    <style:style style:name="T137_19" style:family="text">
      <style:text-properties fo:color="#000000" fo:font-size="10pt" style:font-size-asian="10pt" style:font-size-complex="10pt"/>
    </style:style>
    <style:style style:name="T137_20" style:family="text">
      <style:text-properties fo:color="#000000" fo:font-size="10pt" style:font-size-asian="10pt" style:font-size-complex="10pt"/>
    </style:style>
    <style:style style:name="T137_21" style:family="text">
      <style:text-properties fo:color="#000000" fo:font-size="10pt" style:font-size-asian="10pt" style:font-size-complex="10pt"/>
    </style:style>
    <style:style style:name="T137_22" style:family="text">
      <style:text-properties fo:color="#000000" fo:font-size="10pt" style:font-size-asian="10pt" style:font-size-complex="10pt"/>
    </style:style>
    <style:style style:name="T137_23" style:family="text">
      <style:text-properties fo:color="#000000" fo:font-size="10pt" style:font-size-asian="10pt" style:font-size-complex="10pt"/>
    </style:style>
    <style:style style:name="T137_24" style:family="text">
      <style:text-properties fo:color="#000000" fo:font-size="10pt" style:font-size-asian="10pt" style:font-size-complex="10pt"/>
    </style:style>
    <style:style style:name="T137_25" style:family="text">
      <style:text-properties fo:color="#000000" fo:font-size="10pt" style:font-size-asian="10pt" style:font-size-complex="10pt"/>
    </style:style>
    <style:style style:name="T137_26" style:family="text">
      <style:text-properties fo:color="#000000" fo:font-size="10pt" style:font-size-asian="10pt" style:font-size-complex="10pt"/>
    </style:style>
    <style:style style:name="T137_27" style:family="text">
      <style:text-properties fo:color="#000000" fo:font-size="10pt" style:font-size-asian="10pt" style:font-size-complex="10pt"/>
    </style:style>
    <style:style style:name="T137_28" style:family="text">
      <style:text-properties fo:color="#000000" fo:font-size="10pt" style:font-size-asian="10pt" style:font-size-complex="10pt"/>
    </style:style>
    <style:style style:name="T137_29" style:family="text">
      <style:text-properties fo:color="#000000" fo:font-size="10pt" style:font-size-asian="10pt" style:font-size-complex="10pt"/>
    </style:style>
    <style:style style:name="T137_30" style:family="text">
      <style:text-properties fo:color="#000000" fo:font-size="10pt" style:font-size-asian="10pt" style:font-size-complex="10pt"/>
    </style:style>
    <style:style style:name="T137_31" style:family="text">
      <style:text-properties fo:color="#000000" fo:font-size="10pt" style:font-size-asian="10pt" style:font-size-complex="10pt"/>
    </style:style>
    <style:style style:name="T137_32" style:family="text">
      <style:text-properties fo:color="#000000" fo:font-size="10pt" style:font-size-asian="10pt" style:font-size-complex="10pt"/>
    </style:style>
    <style:style style:name="T137_33" style:family="text">
      <style:text-properties fo:color="#000000" fo:font-size="10pt" style:font-size-asian="10pt" style:font-size-complex="10pt"/>
    </style:style>
    <style:style style:name="T137_34" style:family="text">
      <style:text-properties fo:color="#000000" fo:font-size="10pt" style:font-size-asian="10pt" style:font-size-complex="10pt"/>
    </style:style>
    <style:style style:name="T137_35" style:family="text">
      <style:text-properties fo:color="#000000" fo:font-size="10pt" style:font-size-asian="10pt" style:font-size-complex="10pt"/>
    </style:style>
    <style:style style:name="T137_36" style:family="text">
      <style:text-properties fo:color="#000000" fo:font-size="10pt" style:font-size-asian="10pt" style:font-size-complex="10pt"/>
    </style:style>
    <style:style style:name="T137_37" style:family="text">
      <style:text-properties fo:color="#000000" fo:font-size="10pt" style:font-size-asian="10pt" style:font-size-complex="10pt"/>
    </style:style>
    <style:style style:name="T137_38" style:family="text">
      <style:text-properties fo:color="#000000" fo:font-size="10pt" style:font-size-asian="10pt" style:font-size-complex="10pt"/>
    </style:style>
    <style:style style:name="T137_39" style:family="text">
      <style:text-properties fo:color="#000000" fo:font-size="10pt" style:font-size-asian="10pt" style:font-size-complex="10pt"/>
    </style:style>
    <style:style style:name="T137_40" style:family="text">
      <style:text-properties fo:color="#000000" fo:font-size="10pt" style:font-size-asian="10pt" style:font-size-complex="10pt"/>
    </style:style>
    <style:style style:name="P138" style:family="paragraph" style:parent-style-name="Normal">
      <style:paragraph-properties fo:text-align="justify"/>
      <style:text-properties fo:color="#000000" fo:font-size="10pt" style:font-size-asian="10pt" style:font-size-complex="10pt"/>
    </style:style>
    <style:style style:name="P139" style:family="paragraph" style:parent-style-name="Normal">
      <style:paragraph-properties fo:text-align="justify"/>
    </style:style>
    <style:style style:name="T139_1" style:family="text">
      <style:text-properties fo:color="#000000" fo:font-size="10pt" style:font-size-asian="10pt" style:font-size-complex="10pt"/>
    </style:style>
    <style:style style:name="T139_2" style:family="text">
      <style:text-properties fo:color="#000000" fo:font-size="10pt" style:font-size-asian="10pt" style:font-size-complex="10pt"/>
    </style:style>
    <style:style style:name="T139_3" style:family="text">
      <style:text-properties fo:color="#000000" fo:font-size="10pt" style:font-size-asian="10pt" style:font-size-complex="10pt"/>
    </style:style>
    <style:style style:name="T139_4" style:family="text">
      <style:text-properties fo:color="#000000" fo:font-size="10pt" style:font-size-asian="10pt" style:font-size-complex="10pt"/>
    </style:style>
    <style:style style:name="T139_5" style:family="text">
      <style:text-properties fo:color="#000000" fo:font-size="10pt" style:font-size-asian="10pt" style:font-size-complex="10pt"/>
    </style:style>
    <style:style style:name="T139_6" style:family="text">
      <style:text-properties fo:color="#000000" fo:font-size="10pt" style:font-size-asian="10pt" style:font-size-complex="10pt"/>
    </style:style>
    <style:style style:name="T139_7" style:family="text">
      <style:text-properties fo:color="#000000" fo:font-size="10pt" style:font-size-asian="10pt" style:font-size-complex="10pt"/>
    </style:style>
    <style:style style:name="T139_8" style:family="text">
      <style:text-properties fo:color="#000000" fo:font-size="10pt" style:font-size-asian="10pt" style:font-size-complex="10pt"/>
    </style:style>
    <style:style style:name="T139_9" style:family="text">
      <style:text-properties fo:color="#000000" fo:font-size="10pt" style:font-size-asian="10pt" style:font-size-complex="10pt"/>
    </style:style>
    <style:style style:name="T139_10" style:family="text">
      <style:text-properties fo:color="#000000" fo:font-size="10pt" style:font-size-asian="10pt" style:font-size-complex="10pt"/>
    </style:style>
    <style:style style:name="T139_11" style:family="text">
      <style:text-properties fo:color="#000000" fo:font-size="10pt" style:font-size-asian="10pt" style:font-size-complex="10pt"/>
    </style:style>
    <style:style style:name="T139_12" style:family="text">
      <style:text-properties fo:color="#000000" fo:font-size="10pt" style:font-size-asian="10pt" style:font-size-complex="10pt"/>
    </style:style>
    <style:style style:name="T139_13" style:family="text">
      <style:text-properties fo:color="#000000" fo:font-size="10pt" style:font-size-asian="10pt" style:font-size-complex="10pt"/>
    </style:style>
    <style:style style:name="T139_14" style:family="text">
      <style:text-properties fo:color="#000000" fo:font-size="10pt" style:font-size-asian="10pt" style:font-size-complex="10pt"/>
    </style:style>
    <style:style style:name="T139_15" style:family="text">
      <style:text-properties fo:color="#000000" fo:font-size="10pt" style:font-size-asian="10pt" style:font-size-complex="10pt"/>
    </style:style>
    <style:style style:name="T139_16" style:family="text">
      <style:text-properties fo:color="#000000" fo:font-size="10pt" style:font-size-asian="10pt" style:font-size-complex="10pt"/>
    </style:style>
    <style:style style:name="T139_17" style:family="text">
      <style:text-properties fo:color="#000000" fo:font-size="10pt" style:font-size-asian="10pt" style:font-size-complex="10pt"/>
    </style:style>
    <style:style style:name="T139_18" style:family="text">
      <style:text-properties fo:color="#000000" fo:font-size="10pt" style:font-size-asian="10pt" style:font-size-complex="10pt"/>
    </style:style>
    <style:style style:name="T139_19" style:family="text">
      <style:text-properties fo:color="#000000" fo:font-size="10pt" style:font-size-asian="10pt" style:font-size-complex="10pt"/>
    </style:style>
    <style:style style:name="T139_20" style:family="text">
      <style:text-properties fo:color="#000000" fo:font-size="10pt" style:font-size-asian="10pt" style:font-size-complex="10pt"/>
    </style:style>
    <style:style style:name="T139_21" style:family="text">
      <style:text-properties fo:color="#000000" fo:font-size="10pt" style:font-size-asian="10pt" style:font-size-complex="10pt"/>
    </style:style>
    <style:style style:name="T139_22" style:family="text">
      <style:text-properties fo:color="#000000" fo:font-size="10pt" style:font-size-asian="10pt" style:font-size-complex="10pt"/>
    </style:style>
    <style:style style:name="T139_23" style:family="text">
      <style:text-properties fo:color="#000000" fo:font-size="10pt" style:font-size-asian="10pt" style:font-size-complex="10pt"/>
    </style:style>
    <style:style style:name="T139_24" style:family="text">
      <style:text-properties fo:color="#000000" fo:font-size="10pt" style:font-size-asian="10pt" style:font-size-complex="10pt"/>
    </style:style>
    <style:style style:name="T139_25" style:family="text">
      <style:text-properties fo:color="#000000" fo:font-size="10pt" style:font-size-asian="10pt" style:font-size-complex="10pt"/>
    </style:style>
    <style:style style:name="T139_26" style:family="text">
      <style:text-properties fo:color="#000000" fo:font-size="10pt" style:font-size-asian="10pt" style:font-size-complex="10pt"/>
    </style:style>
    <style:style style:name="T139_27" style:family="text">
      <style:text-properties fo:color="#000000" fo:font-size="10pt" style:font-size-asian="10pt" style:font-size-complex="10pt"/>
    </style:style>
    <style:style style:name="T139_28" style:family="text">
      <style:text-properties fo:color="#000000" fo:font-size="10pt" style:font-size-asian="10pt" style:font-size-complex="10pt"/>
    </style:style>
    <style:style style:name="T139_29" style:family="text">
      <style:text-properties fo:color="#000000" fo:font-size="10pt" style:font-size-asian="10pt" style:font-size-complex="10pt"/>
    </style:style>
    <style:style style:name="P140" style:family="paragraph" style:parent-style-name="Normal">
      <style:paragraph-properties fo:text-align="justify"/>
      <style:text-properties fo:color="#000000" fo:font-size="10pt" style:font-size-asian="10pt" style:font-size-complex="10pt"/>
    </style:style>
    <style:style style:name="P141" style:family="paragraph" style:parent-style-name="Normal">
      <style:paragraph-properties fo:text-align="justify"/>
    </style:style>
    <style:style style:name="T141_1" style:family="text">
      <style:text-properties fo:color="#000000" fo:font-size="10pt" style:font-size-asian="10pt" style:font-size-complex="10pt"/>
    </style:style>
    <style:style style:name="T141_2" style:family="text">
      <style:text-properties fo:color="#000000" fo:font-size="10pt" style:font-size-asian="10pt" style:font-size-complex="10pt"/>
    </style:style>
    <style:style style:name="T141_3" style:family="text">
      <style:text-properties fo:color="#000000" fo:font-size="10pt" style:font-size-asian="10pt" style:font-size-complex="10pt"/>
    </style:style>
    <style:style style:name="T141_4" style:family="text">
      <style:text-properties fo:color="#000000" fo:font-size="10pt" style:font-size-asian="10pt" style:font-size-complex="10pt"/>
    </style:style>
    <style:style style:name="T141_5" style:family="text">
      <style:text-properties fo:color="#000000" fo:font-size="10pt" style:font-size-asian="10pt" style:font-size-complex="10pt"/>
    </style:style>
    <style:style style:name="T141_6" style:family="text">
      <style:text-properties fo:color="#000000" fo:font-size="10pt" style:font-size-asian="10pt" style:font-size-complex="10pt"/>
    </style:style>
    <style:style style:name="T141_7" style:family="text">
      <style:text-properties fo:color="#000000" fo:font-size="10pt" style:font-size-asian="10pt" style:font-size-complex="10pt"/>
    </style:style>
    <style:style style:name="T141_8" style:family="text">
      <style:text-properties fo:color="#000000" fo:font-size="10pt" style:font-size-asian="10pt" style:font-size-complex="10pt"/>
    </style:style>
    <style:style style:name="T141_9" style:family="text">
      <style:text-properties fo:color="#000000" fo:font-size="10pt" style:font-size-asian="10pt" style:font-size-complex="10pt"/>
    </style:style>
    <style:style style:name="T141_10" style:family="text">
      <style:text-properties fo:color="#000000" fo:font-size="10pt" style:font-size-asian="10pt" style:font-size-complex="10pt"/>
    </style:style>
    <style:style style:name="T141_11" style:family="text">
      <style:text-properties fo:color="#000000" fo:font-size="10pt" style:font-size-asian="10pt" style:font-size-complex="10pt"/>
    </style:style>
    <style:style style:name="T141_12" style:family="text">
      <style:text-properties fo:color="#000000" fo:font-size="10pt" style:font-size-asian="10pt" style:font-size-complex="10pt"/>
    </style:style>
    <style:style style:name="T141_13" style:family="text">
      <style:text-properties fo:color="#000000" fo:font-size="10pt" style:font-size-asian="10pt" style:font-size-complex="10pt"/>
    </style:style>
    <style:style style:name="T141_14" style:family="text">
      <style:text-properties fo:color="#000000" fo:font-size="10pt" style:font-size-asian="10pt" style:font-size-complex="10pt"/>
    </style:style>
    <style:style style:name="T141_15" style:family="text">
      <style:text-properties fo:color="#000000" fo:font-size="10pt" style:font-size-asian="10pt" style:font-size-complex="10pt"/>
    </style:style>
    <style:style style:name="T141_16" style:family="text">
      <style:text-properties fo:color="#000000" fo:font-size="10pt" style:font-size-asian="10pt" style:font-size-complex="10pt"/>
    </style:style>
    <style:style style:name="T141_17" style:family="text">
      <style:text-properties fo:color="#000000" fo:font-size="10pt" style:font-size-asian="10pt" style:font-size-complex="10pt"/>
    </style:style>
    <style:style style:name="T141_18" style:family="text">
      <style:text-properties fo:color="#000000" fo:font-size="10pt" style:font-size-asian="10pt" style:font-size-complex="10pt"/>
    </style:style>
    <style:style style:name="T141_19" style:family="text">
      <style:text-properties fo:color="#000000" fo:font-size="10pt" style:font-size-asian="10pt" style:font-size-complex="10pt"/>
    </style:style>
    <style:style style:name="T141_20" style:family="text">
      <style:text-properties fo:color="#000000" fo:font-size="10pt" style:font-size-asian="10pt" style:font-size-complex="10pt"/>
    </style:style>
    <style:style style:name="T141_21" style:family="text">
      <style:text-properties fo:color="#000000" fo:font-size="10pt" style:font-size-asian="10pt" style:font-size-complex="10pt"/>
    </style:style>
    <style:style style:name="T141_22" style:family="text">
      <style:text-properties fo:color="#000000" fo:font-size="10pt" style:font-size-asian="10pt" style:font-size-complex="10pt"/>
    </style:style>
    <style:style style:name="T141_23" style:family="text">
      <style:text-properties fo:color="#000000" fo:font-size="10pt" style:font-size-asian="10pt" style:font-size-complex="10pt"/>
    </style:style>
    <style:style style:name="T141_24" style:family="text">
      <style:text-properties fo:color="#000000" fo:font-size="10pt" style:font-size-asian="10pt" style:font-size-complex="10pt"/>
    </style:style>
    <style:style style:name="T141_25" style:family="text">
      <style:text-properties fo:color="#000000" fo:font-size="10pt" style:font-size-asian="10pt" style:font-size-complex="10pt"/>
    </style:style>
    <style:style style:name="T141_26" style:family="text">
      <style:text-properties fo:color="#000000" fo:font-size="10pt" style:font-size-asian="10pt" style:font-size-complex="10pt"/>
    </style:style>
    <style:style style:name="T141_27" style:family="text">
      <style:text-properties fo:color="#000000" fo:font-size="10pt" style:font-size-asian="10pt" style:font-size-complex="10pt"/>
    </style:style>
    <style:style style:name="T141_28" style:family="text">
      <style:text-properties fo:color="#000000" fo:font-size="10pt" style:font-size-asian="10pt" style:font-size-complex="10pt"/>
    </style:style>
    <style:style style:name="T141_29" style:family="text">
      <style:text-properties fo:color="#000000" fo:font-size="10pt" style:font-size-asian="10pt" style:font-size-complex="10pt"/>
    </style:style>
    <style:style style:name="T141_30" style:family="text">
      <style:text-properties fo:color="#000000" fo:font-size="10pt" style:font-size-asian="10pt" style:font-size-complex="10pt"/>
    </style:style>
    <style:style style:name="T141_31" style:family="text">
      <style:text-properties fo:color="#000000" fo:font-size="10pt" style:font-size-asian="10pt" style:font-size-complex="10pt"/>
    </style:style>
    <style:style style:name="T141_32" style:family="text">
      <style:text-properties fo:color="#000000" fo:font-size="10pt" style:font-size-asian="10pt" style:font-size-complex="10pt"/>
    </style:style>
    <style:style style:name="T141_33" style:family="text">
      <style:text-properties fo:color="#000000" fo:font-size="10pt" style:font-size-asian="10pt" style:font-size-complex="10pt"/>
    </style:style>
    <style:style style:name="T141_34" style:family="text">
      <style:text-properties fo:color="#000000" fo:font-size="10pt" style:font-size-asian="10pt" style:font-size-complex="10pt"/>
    </style:style>
    <style:style style:name="T141_35" style:family="text">
      <style:text-properties fo:color="#000000" fo:font-size="10pt" style:font-size-asian="10pt" style:font-size-complex="10pt"/>
    </style:style>
    <style:style style:name="T141_36" style:family="text">
      <style:text-properties fo:color="#000000" fo:font-size="10pt" style:font-size-asian="10pt" style:font-size-complex="10pt"/>
    </style:style>
    <style:style style:name="T141_37" style:family="text">
      <style:text-properties fo:color="#000000" fo:font-size="10pt" style:font-size-asian="10pt" style:font-size-complex="10pt"/>
    </style:style>
    <style:style style:name="T141_38" style:family="text">
      <style:text-properties fo:color="#000000" fo:font-size="10pt" style:font-size-asian="10pt" style:font-size-complex="10pt"/>
    </style:style>
    <style:style style:name="T141_39" style:family="text">
      <style:text-properties fo:color="#000000" fo:font-size="10pt" style:font-size-asian="10pt" style:font-size-complex="10pt"/>
    </style:style>
    <style:style style:name="T141_40" style:family="text">
      <style:text-properties fo:color="#000000" fo:font-size="10pt" style:font-size-asian="10pt" style:font-size-complex="10pt"/>
    </style:style>
    <style:style style:name="T141_41" style:family="text">
      <style:text-properties fo:color="#000000" fo:font-size="10pt" style:font-size-asian="10pt" style:font-size-complex="10pt"/>
    </style:style>
    <style:style style:name="T141_42" style:family="text">
      <style:text-properties fo:color="#000000" fo:font-size="10pt" style:font-size-asian="10pt" style:font-size-complex="10pt"/>
    </style:style>
    <style:style style:name="T141_43" style:family="text">
      <style:text-properties fo:color="#000000" fo:font-size="10pt" style:font-size-asian="10pt" style:font-size-complex="10pt"/>
    </style:style>
    <style:style style:name="T141_44" style:family="text">
      <style:text-properties fo:color="#000000" fo:font-size="10pt" style:font-size-asian="10pt" style:font-size-complex="10pt"/>
    </style:style>
    <style:style style:name="T141_45" style:family="text">
      <style:text-properties fo:color="#000000" fo:font-size="10pt" style:font-size-asian="10pt" style:font-size-complex="10pt"/>
    </style:style>
    <style:style style:name="P142" style:family="paragraph" style:parent-style-name="Normal">
      <style:text-properties style:font-name-complex="Arial" style:font-size-complex="11pt" fo:font-weight="bold" style:font-weight-asian="bold"/>
    </style:style>
    <style:style style:name="P143" style:family="paragraph" style:parent-style-name="Normal"/>
    <style:style style:name="T143_1" style:family="text">
      <style:text-properties fo:font-size="11pt" style:font-size-asian="11pt" style:font-name-complex="Arial" style:font-size-complex="11pt" fo:language="en" fo:language-asian="en" fo:country-asian="GB" fo:font-weight="bold" style:font-weight-asian="bold"/>
    </style:style>
    <style:style style:name="P144" style:family="paragraph" style:parent-style-name="Normal">
      <style:text-properties fo:font-size="11pt" style:font-size-asian="11pt" style:font-name-complex="Arial" style:font-size-complex="11pt"/>
    </style:style>
    <style:style style:name="P145" style:family="paragraph" style:parent-style-name="Normal">
      <style:paragraph-properties fo:text-align="justify"/>
    </style:style>
    <style:style style:name="T145_1" style:family="text">
      <style:text-properties fo:font-size="10pt" style:font-size-asian="10pt" style:font-name-complex="Arial" style:font-size-complex="10pt"/>
    </style:style>
    <style:style style:name="T145_2" style:family="text">
      <style:text-properties fo:font-size="10pt" style:font-size-asian="10pt" style:font-name-complex="Arial" style:font-size-complex="10pt"/>
    </style:style>
    <style:style style:name="T145_3" style:family="text">
      <style:text-properties fo:font-size="10pt" style:font-size-asian="10pt" style:font-name-complex="Arial" style:font-size-complex="10pt"/>
    </style:style>
    <style:style style:name="T145_4" style:family="text">
      <style:text-properties fo:font-size="10pt" style:font-size-asian="10pt" style:font-name-complex="Arial" style:font-size-complex="10pt"/>
    </style:style>
    <style:style style:name="T145_5" style:family="text">
      <style:text-properties fo:font-size="10pt" style:font-size-asian="10pt" style:font-name-complex="Arial" style:font-size-complex="10pt"/>
    </style:style>
    <style:style style:name="T145_6" style:family="text">
      <style:text-properties fo:font-size="10pt" style:font-size-asian="10pt" style:font-name-complex="Arial" style:font-size-complex="10pt"/>
    </style:style>
    <style:style style:name="T145_7" style:family="text">
      <style:text-properties fo:font-size="10pt" style:font-size-asian="10pt" style:font-name-complex="Arial" style:font-size-complex="10pt"/>
    </style:style>
    <style:style style:name="T145_8" style:family="text">
      <style:text-properties fo:font-size="10pt" style:font-size-asian="10pt" style:font-name-complex="Arial" style:font-size-complex="10pt"/>
    </style:style>
    <style:style style:name="T145_9" style:family="text">
      <style:text-properties fo:font-size="10pt" style:font-size-asian="10pt" style:font-name-complex="Arial" style:font-size-complex="10pt"/>
    </style:style>
    <style:style style:name="T145_10" style:family="text">
      <style:text-properties fo:font-size="10pt" style:font-size-asian="10pt" style:font-name-complex="Arial" style:font-size-complex="10pt"/>
    </style:style>
    <style:style style:name="T145_11" style:family="text">
      <style:text-properties fo:font-size="10pt" style:font-size-asian="10pt" style:font-name-complex="Arial" style:font-size-complex="10pt"/>
    </style:style>
    <style:style style:name="T145_12" style:family="text">
      <style:text-properties fo:font-size="10pt" style:font-size-asian="10pt" style:font-name-complex="Arial" style:font-size-complex="10pt"/>
    </style:style>
    <style:style style:name="T145_13" style:family="text">
      <style:text-properties fo:font-size="10pt" style:font-size-asian="10pt" style:font-name-complex="Arial" style:font-size-complex="10pt"/>
    </style:style>
    <style:style style:name="T145_14" style:family="text">
      <style:text-properties fo:font-size="10pt" style:font-size-asian="10pt" style:font-name-complex="Arial" style:font-size-complex="10pt" fo:font-weight="bold" style:font-weight-asian="bold"/>
    </style:style>
    <style:style style:name="T145_15" style:family="text">
      <style:text-properties fo:font-size="10pt" style:font-size-asian="10pt" style:font-name-complex="Arial" style:font-size-complex="10pt"/>
    </style:style>
    <style:style style:name="T145_16" style:family="text">
      <style:text-properties fo:font-size="10pt" style:font-size-asian="10pt" style:font-name-complex="Arial" style:font-size-complex="10pt"/>
    </style:style>
    <style:style style:name="T145_17" style:family="text">
      <style:text-properties fo:font-size="10pt" style:font-size-asian="10pt" style:font-name-complex="Arial" style:font-size-complex="10pt"/>
    </style:style>
    <style:style style:name="T145_18" style:family="text">
      <style:text-properties fo:font-size="10pt" style:font-size-asian="10pt" style:font-name-complex="Arial" style:font-size-complex="10pt"/>
    </style:style>
    <style:style style:name="T145_19" style:family="text">
      <style:text-properties fo:font-size="10pt" style:font-size-asian="10pt" style:font-name-complex="Arial" style:font-size-complex="10pt"/>
    </style:style>
    <style:style style:name="T145_20" style:family="text">
      <style:text-properties fo:font-size="10pt" style:font-size-asian="10pt" style:font-name-complex="Arial" style:font-size-complex="10pt"/>
    </style:style>
    <style:style style:name="T145_21" style:family="text">
      <style:text-properties fo:font-size="10pt" style:font-size-asian="10pt" style:font-name-complex="Arial" style:font-size-complex="10pt"/>
    </style:style>
    <style:style style:name="T145_22" style:family="text">
      <style:text-properties fo:font-size="10pt" style:font-size-asian="10pt" style:font-name-complex="Arial" style:font-size-complex="10pt"/>
    </style:style>
    <style:style style:name="T145_23" style:family="text">
      <style:text-properties fo:font-size="10pt" style:font-size-asian="10pt" style:font-name-complex="Arial" style:font-size-complex="10pt"/>
    </style:style>
    <style:style style:name="P146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47" style:family="paragraph" style:parent-style-name="Normal">
      <style:paragraph-properties fo:text-align="justify"/>
    </style:style>
    <style:style style:name="T147_1" style:family="text">
      <style:text-properties fo:font-size="10pt" style:font-size-asian="10pt" style:font-name-complex="Arial" style:font-size-complex="10pt"/>
    </style:style>
    <style:style style:name="T147_2" style:family="text">
      <style:text-properties fo:font-size="10pt" style:font-size-asian="10pt" style:font-name-complex="Arial" style:font-size-complex="10pt"/>
    </style:style>
    <style:style style:name="T147_3" style:family="text">
      <style:text-properties fo:font-size="10pt" style:font-size-asian="10pt" style:font-name-complex="Arial" style:font-size-complex="10pt"/>
    </style:style>
    <style:style style:name="T147_4" style:family="text">
      <style:text-properties fo:font-size="10pt" style:font-size-asian="10pt" style:font-name-complex="Arial" style:font-size-complex="10pt"/>
    </style:style>
    <style:style style:name="T147_5" style:family="text">
      <style:text-properties fo:font-size="10pt" style:font-size-asian="10pt" style:font-name-complex="Arial" style:font-size-complex="10pt"/>
    </style:style>
    <style:style style:name="T147_6" style:family="text">
      <style:text-properties fo:font-size="10pt" style:font-size-asian="10pt" style:font-name-complex="Arial" style:font-size-complex="10pt"/>
    </style:style>
    <style:style style:name="T147_7" style:family="text">
      <style:text-properties fo:font-size="10pt" style:font-size-asian="10pt" style:font-name-complex="Arial" style:font-size-complex="10pt"/>
    </style:style>
    <style:style style:name="T147_8" style:family="text">
      <style:text-properties fo:font-size="10pt" style:font-size-asian="10pt" style:font-name-complex="Arial" style:font-size-complex="10pt"/>
    </style:style>
    <style:style style:name="T147_9" style:family="text">
      <style:text-properties fo:font-size="10pt" style:font-size-asian="10pt" style:font-name-complex="Arial" style:font-size-complex="10pt"/>
    </style:style>
    <style:style style:name="T147_10" style:family="text">
      <style:text-properties fo:font-size="10pt" style:font-size-asian="10pt" style:font-name-complex="Arial" style:font-size-complex="10pt"/>
    </style:style>
    <style:style style:name="T147_11" style:family="text">
      <style:text-properties fo:font-size="10pt" style:font-size-asian="10pt" style:font-name-complex="Arial" style:font-size-complex="10pt"/>
    </style:style>
    <style:style style:name="T147_12" style:family="text">
      <style:text-properties fo:font-size="10pt" style:font-size-asian="10pt" style:font-name-complex="Arial" style:font-size-complex="10pt"/>
    </style:style>
    <style:style style:name="T147_13" style:family="text">
      <style:text-properties fo:font-size="10pt" style:font-size-asian="10pt" style:font-name-complex="Arial" style:font-size-complex="10pt"/>
    </style:style>
    <style:style style:name="T147_14" style:family="text">
      <style:text-properties fo:font-size="10pt" style:font-size-asian="10pt" style:font-name-complex="Arial" style:font-size-complex="10pt"/>
    </style:style>
    <style:style style:name="T147_15" style:family="text">
      <style:text-properties fo:font-size="10pt" style:font-size-asian="10pt" style:font-name-complex="Arial" style:font-size-complex="10pt"/>
    </style:style>
    <style:style style:name="T147_16" style:family="text">
      <style:text-properties fo:font-size="10pt" style:font-size-asian="10pt" style:font-name-complex="Arial" style:font-size-complex="10pt"/>
    </style:style>
    <style:style style:name="T147_17" style:family="text">
      <style:text-properties fo:font-size="10pt" style:font-size-asian="10pt" style:font-name-complex="Arial" style:font-size-complex="10pt"/>
    </style:style>
    <style:style style:name="T147_18" style:family="text">
      <style:text-properties fo:font-size="10pt" style:font-size-asian="10pt" style:font-name-complex="Arial" style:font-size-complex="10pt"/>
    </style:style>
    <style:style style:name="T147_19" style:family="text">
      <style:text-properties fo:font-size="10pt" style:font-size-asian="10pt" style:font-name-complex="Arial" style:font-size-complex="10pt"/>
    </style:style>
    <style:style style:name="T147_20" style:family="text">
      <style:text-properties fo:font-size="10pt" style:font-size-asian="10pt" style:font-name-complex="Arial" style:font-size-complex="10pt"/>
    </style:style>
    <style:style style:name="T147_21" style:family="text">
      <style:text-properties fo:font-size="10pt" style:font-size-asian="10pt" style:font-name-complex="Arial" style:font-size-complex="10pt"/>
    </style:style>
    <style:style style:name="T147_22" style:family="text">
      <style:text-properties fo:font-size="10pt" style:font-size-asian="10pt" style:font-name-complex="Arial" style:font-size-complex="10pt"/>
    </style:style>
    <style:style style:name="T147_23" style:family="text">
      <style:text-properties fo:font-size="10pt" style:font-size-asian="10pt" style:font-name-complex="Arial" style:font-size-complex="10pt"/>
    </style:style>
    <style:style style:name="T147_24" style:family="text">
      <style:text-properties fo:font-size="10pt" style:font-size-asian="10pt" style:font-name-complex="Arial" style:font-size-complex="10pt"/>
    </style:style>
    <style:style style:name="T147_25" style:family="text">
      <style:text-properties fo:font-size="10pt" style:font-size-asian="10pt" style:font-name-complex="Arial" style:font-size-complex="10pt"/>
    </style:style>
    <style:style style:name="T147_26" style:family="text">
      <style:text-properties fo:font-size="10pt" style:font-size-asian="10pt" style:font-name-complex="Arial" style:font-size-complex="10pt"/>
    </style:style>
    <style:style style:name="T147_27" style:family="text">
      <style:text-properties fo:font-size="10pt" style:font-size-asian="10pt" style:font-name-complex="Arial" style:font-size-complex="10pt"/>
    </style:style>
    <style:style style:name="T147_28" style:family="text">
      <style:text-properties fo:font-size="10pt" style:font-size-asian="10pt" style:font-name-complex="Arial" style:font-size-complex="10pt"/>
    </style:style>
    <style:style style:name="T147_29" style:family="text">
      <style:text-properties fo:font-size="10pt" style:font-size-asian="10pt" style:font-name-complex="Arial" style:font-size-complex="10pt"/>
    </style:style>
    <style:style style:name="T147_30" style:family="text">
      <style:text-properties fo:font-size="10pt" style:font-size-asian="10pt" style:font-name-complex="Arial" style:font-size-complex="10pt"/>
    </style:style>
    <style:style style:name="T147_31" style:family="text">
      <style:text-properties fo:font-size="10pt" style:font-size-asian="10pt" style:font-name-complex="Arial" style:font-size-complex="10pt"/>
    </style:style>
    <style:style style:name="T147_32" style:family="text">
      <style:text-properties fo:font-size="10pt" style:font-size-asian="10pt" style:font-name-complex="Arial" style:font-size-complex="10pt"/>
    </style:style>
    <style:style style:name="T147_33" style:family="text">
      <style:text-properties fo:font-size="10pt" style:font-size-asian="10pt" style:font-name-complex="Arial" style:font-size-complex="10pt"/>
    </style:style>
    <style:style style:name="T147_34" style:family="text">
      <style:text-properties fo:font-size="10pt" style:font-size-asian="10pt" style:font-name-complex="Arial" style:font-size-complex="10pt"/>
    </style:style>
    <style:style style:name="T147_35" style:family="text">
      <style:text-properties fo:font-size="10pt" style:font-size-asian="10pt" style:font-name-complex="Arial" style:font-size-complex="10pt"/>
    </style:style>
    <style:style style:name="P148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49" style:family="paragraph" style:parent-style-name="Normal">
      <style:paragraph-properties fo:text-align="justify"/>
    </style:style>
    <style:style style:name="T149_1" style:family="text">
      <style:text-properties fo:font-size="10pt" style:font-size-asian="10pt" style:font-name-complex="Arial" style:font-size-complex="10pt"/>
    </style:style>
    <style:style style:name="T149_2" style:family="text">
      <style:text-properties fo:font-size="10pt" style:font-size-asian="10pt" style:font-name-complex="Arial" style:font-size-complex="10pt"/>
    </style:style>
    <style:style style:name="T149_3" style:family="text">
      <style:text-properties fo:font-size="10pt" style:font-size-asian="10pt" style:font-name-complex="Arial" style:font-size-complex="10pt"/>
    </style:style>
    <style:style style:name="T149_4" style:family="text">
      <style:text-properties fo:font-size="10pt" style:font-size-asian="10pt" style:font-name-complex="Arial" style:font-size-complex="10pt"/>
    </style:style>
    <style:style style:name="T149_5" style:family="text">
      <style:text-properties fo:font-size="10pt" style:font-size-asian="10pt" style:font-name-complex="Arial" style:font-size-complex="10pt"/>
    </style:style>
    <style:style style:name="T149_6" style:family="text">
      <style:text-properties fo:font-size="10pt" style:font-size-asian="10pt" style:font-name-complex="Arial" style:font-size-complex="10pt"/>
    </style:style>
    <style:style style:name="T149_7" style:family="text">
      <style:text-properties fo:font-size="10pt" style:font-size-asian="10pt" style:font-name-complex="Arial" style:font-size-complex="10pt"/>
    </style:style>
    <style:style style:name="T149_8" style:family="text">
      <style:text-properties fo:font-size="10pt" style:font-size-asian="10pt" style:font-name-complex="Arial" style:font-size-complex="10pt"/>
    </style:style>
    <style:style style:name="T149_9" style:family="text">
      <style:text-properties fo:font-size="10pt" style:font-size-asian="10pt" style:font-name-complex="Arial" style:font-size-complex="10pt"/>
    </style:style>
    <style:style style:name="T149_10" style:family="text">
      <style:text-properties fo:font-size="10pt" style:font-size-asian="10pt" style:font-name-complex="Arial" style:font-size-complex="10pt"/>
    </style:style>
    <style:style style:name="T149_11" style:family="text">
      <style:text-properties fo:font-size="10pt" style:font-size-asian="10pt" style:font-name-complex="Arial" style:font-size-complex="10pt"/>
    </style:style>
    <style:style style:name="T149_12" style:family="text">
      <style:text-properties fo:font-size="10pt" style:font-size-asian="10pt" style:font-name-complex="Arial" style:font-size-complex="10pt"/>
    </style:style>
    <style:style style:name="T149_13" style:family="text">
      <style:text-properties fo:font-size="10pt" style:font-size-asian="10pt" style:font-name-complex="Arial" style:font-size-complex="10pt"/>
    </style:style>
    <style:style style:name="T149_14" style:family="text">
      <style:text-properties fo:font-size="10pt" style:font-size-asian="10pt" style:font-name-complex="Arial" style:font-size-complex="10pt"/>
    </style:style>
    <style:style style:name="T149_15" style:family="text">
      <style:text-properties fo:font-size="10pt" style:font-size-asian="10pt" style:font-name-complex="Arial" style:font-size-complex="10pt"/>
    </style:style>
    <style:style style:name="P150" style:family="paragraph" style:parent-style-name="Normal">
      <style:text-properties fo:font-size="10pt" style:font-size-asian="10pt" style:font-name-complex="Arial" style:font-size-complex="10pt"/>
    </style:style>
    <style:style style:name="P151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52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53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54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55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56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57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58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59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60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61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62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63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64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65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66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67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68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69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70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71" style:family="paragraph" style:parent-style-name="Normal">
      <style:text-properties fo:font-size="10pt" style:font-size-asian="10pt" style:font-name-complex="Arial" style:font-size-complex="11pt" fo:language="en" fo:language-asian="en" fo:country-asian="GB"/>
    </style:style>
    <style:style style:name="P172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cm" fo:border-left="#000000 0.018cm solid" fo:padding-right="0cm" fo:border-right="#000000 0.018cm solid"/>
    </style:style>
    <style:style style:name="T172_1" style:family="text">
      <style:text-properties fo:font-style="normal" style:font-style-asian="normal"/>
    </style:style>
    <style:style style:name="P173" style:family="paragraph" style:parent-style-name="Normal">
      <style:text-properties fo:font-size="11pt" style:font-size-asian="11pt" style:font-size-complex="11pt"/>
    </style:style>
    <style:style style:name="Table4" style:family="table">
      <style:table-properties table:align="left" style:width="15.903cm" style:rel-width="100%" fo:margin-left="0cm"/>
    </style:style>
    <style:style style:name="Column15" style:family="table-column">
      <style:table-column-properties style:column-width="2.905cm"/>
    </style:style>
    <style:style style:name="Column16" style:family="table-column">
      <style:table-column-properties style:column-width="1.046cm"/>
    </style:style>
    <style:style style:name="Column17" style:family="table-column">
      <style:table-column-properties style:column-width="1.593cm"/>
    </style:style>
    <style:style style:name="Column18" style:family="table-column">
      <style:table-column-properties style:column-width="5.579cm"/>
    </style:style>
    <style:style style:name="Column19" style:family="table-column">
      <style:table-column-properties style:column-width="4.78cm"/>
    </style:style>
    <style:style style:name="Row9" style:family="table-row">
      <style:table-row-properties style:min-row-height="0.863cm"/>
    </style:style>
    <style:style style:name="Cell3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4" style:family="paragraph" style:parent-style-name="Normal">
      <style:paragraph-properties fo:line-height="100%" fo:margin-bottom="0cm"/>
    </style:style>
    <style:style style:name="T17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5" style:family="paragraph" style:parent-style-name="Normal">
      <style:paragraph-properties fo:line-height="100%" fo:margin-bottom="0cm"/>
    </style:style>
    <style:style style:name="T17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10" style:family="table-row">
      <style:table-row-properties style:min-row-height="0.612cm"/>
    </style:style>
    <style:style style:name="Cell4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6" style:family="paragraph" style:parent-style-name="Normal">
      <style:paragraph-properties fo:line-height="100%" fo:margin-bottom="0cm"/>
    </style:style>
    <style:style style:name="T17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7" style:family="paragraph" style:parent-style-name="Normal">
      <style:paragraph-properties fo:line-height="100%" fo:margin-bottom="0cm"/>
    </style:style>
    <style:style style:name="T17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4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8" style:family="paragraph" style:parent-style-name="Normal">
      <style:paragraph-properties fo:line-height="100%" fo:margin-bottom="0cm"/>
    </style:style>
    <style:style style:name="T17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9" style:family="paragraph" style:parent-style-name="Normal">
      <style:paragraph-properties fo:line-height="100%" fo:margin-bottom="0cm"/>
    </style:style>
    <style:style style:name="T179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1" style:family="table-row">
      <style:table-row-properties style:min-row-height="0.609cm"/>
    </style:style>
    <style:style style:name="Cell4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0" style:family="paragraph" style:parent-style-name="Normal">
      <style:paragraph-properties fo:line-height="100%" fo:margin-bottom="0cm"/>
    </style:style>
    <style:style style:name="T18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1" style:family="paragraph" style:parent-style-name="Normal">
      <style:paragraph-properties fo:line-height="100%" fo:margin-bottom="0cm"/>
    </style:style>
    <style:style style:name="T18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4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2" style:family="paragraph" style:parent-style-name="Normal">
      <style:paragraph-properties fo:line-height="100%" fo:margin-bottom="0cm"/>
    </style:style>
    <style:style style:name="T18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3" style:family="paragraph" style:parent-style-name="Normal">
      <style:paragraph-properties fo:line-height="100%" fo:margin-bottom="0cm"/>
    </style:style>
    <style:style style:name="T18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184" style:family="paragraph" style:parent-style-name="Normal">
      <style:text-properties fo:font-weight="bold" style:font-weight-asian="bold"/>
    </style:style>
    <style:style style:name="Table5" style:family="table">
      <style:table-properties table:align="left" style:width="15.903cm" style:rel-width="100%" fo:margin-left="0cm"/>
    </style:style>
    <style:style style:name="Column20" style:family="table-column">
      <style:table-column-properties style:column-width="2.618cm"/>
    </style:style>
    <style:style style:name="Column21" style:family="table-column">
      <style:table-column-properties style:column-width="6.375cm"/>
    </style:style>
    <style:style style:name="Column22" style:family="table-column">
      <style:table-column-properties style:column-width="6.911cm"/>
    </style:style>
    <style:style style:name="Row12" style:family="table-row">
      <style:table-row-properties style:min-row-height="0.219cm"/>
    </style:style>
    <style:style style:name="Cell4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5" style:family="paragraph" style:parent-style-name="Normal">
      <style:paragraph-properties fo:text-align="justify" fo:line-height="100%" fo:margin-bottom="0cm"/>
    </style:style>
    <style:style style:name="T18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6" style:family="paragraph" style:parent-style-name="Normal">
      <style:paragraph-properties fo:line-height="100%" fo:margin-bottom="0cm"/>
    </style:style>
    <style:style style:name="T18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5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7" style:family="paragraph" style:parent-style-name="Normal">
      <style:paragraph-properties fo:text-align="justify" fo:line-height="100%" fo:margin-bottom="0cm"/>
    </style:style>
    <style:style style:name="T18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8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87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13" style:family="table-row"/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8" style:family="paragraph" style:parent-style-name="Normal">
      <style:paragraph-properties fo:text-align="justify" fo:line-height="100%" fo:margin-bottom="0.212cm"/>
    </style:style>
    <style:style style:name="T18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18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8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8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88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88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9" style:family="paragraph" style:parent-style-name="List_20_Paragraph">
      <style:paragraph-properties fo:text-align="justify" fo:text-indent="-0.559cm" fo:line-height="100%" fo:margin-bottom="0.212cm" fo:margin-left="0.559cm">
        <style:tab-stops>
          <style:tab-stop style:type="left" style:leader-style="none" style:position="0.243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8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8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8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8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89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90" style:family="paragraph" style:parent-style-name="List_20_Paragraph">
      <style:paragraph-properties fo:text-align="justify" fo:text-indent="-0.499cm" fo:line-height="100%" fo:margin-bottom="0.212cm" fo:margin-left="0.437cm">
        <style:tab-stops>
          <style:tab-stop style:type="left" style:leader-style="none" style:position="-0.131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0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0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91" style:family="paragraph" style:parent-style-name="List_20_Paragraph">
      <style:paragraph-properties fo:text-align="justify" fo:text-indent="-0.499cm" fo:line-height="100%" fo:margin-bottom="0.212cm" fo:margin-left="0.437cm">
        <style:tab-stops>
          <style:tab-stop style:type="left" style:leader-style="none" style:position="-0.131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92" style:family="paragraph" style:parent-style-name="List_20_Paragraph">
      <style:paragraph-properties fo:text-align="justify" fo:text-indent="-0.499cm" fo:line-height="100%" fo:margin-bottom="0.212cm" fo:margin-left="0.437cm">
        <style:tab-stops>
          <style:tab-stop style:type="left" style:leader-style="none" style:position="-0.131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93" style:family="paragraph" style:parent-style-name="List_20_Paragraph">
      <style:paragraph-properties fo:line-height="100%" fo:margin-bottom="0.212cm" fo:margin-left="1.053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94" style:family="paragraph" style:parent-style-name="List_20_Paragraph">
      <style:paragraph-properties fo:text-align="justify" fo:text-indent="-0.552cm" fo:line-height="100%" fo:margin-bottom="0.212cm" fo:margin-left="0.552cm">
        <style:tab-stops>
          <style:tab-stop style:type="left" style:leader-style="none" style:position="0.25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95" style:family="paragraph" style:parent-style-name="List_20_Paragraph">
      <style:paragraph-properties fo:text-align="justify" fo:text-indent="-0.501cm" fo:line-height="100%" fo:margin-bottom="0.212cm" fo:margin-left="0.43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96" style:family="paragraph" style:parent-style-name="List_20_Paragraph">
      <style:paragraph-properties fo:text-align="justify" fo:text-indent="-0.501cm" fo:line-height="100%" fo:margin-bottom="0.212cm" fo:margin-left="0.43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197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.053cm"/>
        </style:tab-stops>
      </style:paragraph-properties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/>
    </style:style>
    <style:style style:name="P198" style:family="paragraph" style:parent-style-name="List_20_Paragraph">
      <style:paragraph-properties fo:text-align="justify" fo:text-indent="-0.552cm" fo:line-height="100%" fo:margin-bottom="0.212cm" fo:margin-left="0.552cm">
        <style:tab-stops>
          <style:tab-stop style:type="left" style:leader-style="none" style:position="0.25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19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9" style:family="paragraph" style:parent-style-name="Normal">
      <style:paragraph-properties fo:text-align="justify" fo:line-height="100%" fo:margin-bottom="0.212cm"/>
    </style:style>
    <style:style style:name="T19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200" style:family="paragraph" style:parent-style-name="Normal">
      <style:paragraph-properties fo:text-align="justify" fo:line-height="100%"/>
    </style:style>
    <style:style style:name="T20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20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P201" style:family="paragraph" style:parent-style-name="Normal">
      <style:paragraph-properties fo:text-align="justify" fo:line-height="100%" fo:margin-top="0.212cm" fo:margin-bottom="0cm"/>
    </style:style>
    <style:style style:name="T201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/>
    </style:style>
    <style:style style:name="T201_2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/>
    </style:style>
    <style:style style:name="P202" style:family="paragraph" style:parent-style-name="Normal">
      <style:paragraph-properties fo:text-align="justify" fo:line-height="100%" fo:margin-bottom="0.212cm"/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/>
    </style:style>
    <style:style style:name="P203" style:family="paragraph" style:parent-style-name="Normal">
      <style:paragraph-properties fo:text-align="justify" fo:line-height="100%" fo:margin-bottom="0.212cm"/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/>
    </style:style>
    <style:style style:name="P204" style:family="paragraph" style:parent-style-name="Normal">
      <style:paragraph-properties fo:text-align="justify" fo:line-height="100%" fo:margin-bottom="0.212cm"/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/>
    </style:style>
    <style:style style:name="P205" style:family="paragraph" style:parent-style-name="Normal">
      <style:paragraph-properties fo:text-align="justify" fo:line-height="100%" fo:margin-bottom="0.212cm"/>
      <style:text-properties style:font-name="Arial" fo:font-size="3pt" style:font-name-asian="Arial" style:font-size-asian="3pt" style:font-name-complex="Arial" style:font-size-complex="5pt" fo:language="en" fo:language-asian="en" fo:language-complex="ar" fo:country="GB" fo:country-asian="GB" fo:country-complex="SA"/>
    </style:style>
    <style:style style:name="P206" style:family="paragraph" style:parent-style-name="Normal">
      <style:paragraph-properties fo:text-align="justify" fo:line-height="100%" fo:margin-bottom="0.212cm"/>
    </style:style>
    <style:style style:name="T206_1" style:family="text">
      <style:text-properties style:font-name="Arial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0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07" style:family="paragraph" style:parent-style-name="Normal">
      <style:paragraph-properties fo:text-align="justify" fo:line-height="115%" fo:margin-bottom="0.212cm"/>
    </style:style>
    <style:style style:name="T2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08" style:family="paragraph" style:parent-style-name="Normal">
      <style:paragraph-properties fo:text-align="justify" fo:line-height="115%" fo:margin-bottom="0.212cm"/>
    </style:style>
    <style:style style:name="T20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09" style:family="paragraph" style:parent-style-name="Normal">
      <style:paragraph-properties fo:text-align="justify" fo:line-height="100%" fo:margin-bottom="0cm"/>
    </style:style>
    <style:style style:name="T20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10" style:family="paragraph" style:parent-style-name="Normal">
      <style:paragraph-properties fo:text-align="justify" fo:line-height="100%" fo:margin-bottom="0.212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11" style:family="paragraph" style:parent-style-name="List_20_Paragraph">
      <style:paragraph-properties fo:text-align="justify" fo:text-indent="-0.561cm" fo:line-height="100%" fo:margin-left="0.561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1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212" style:family="paragraph" style:parent-style-name="Normal">
      <style:paragraph-properties fo:text-align="justify" fo:line-height="100%" fo:margin-top="0.212cm" fo:margin-bottom="0cm"/>
    </style:style>
    <style:style style:name="T212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/>
    </style:style>
    <style:style style:name="P213" style:family="paragraph" style:parent-style-name="Normal">
      <style:paragraph-properties fo:text-align="justify" fo:line-height="100%" fo:margin-bottom="0.212cm"/>
    </style:style>
    <style:style style:name="T213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/>
    </style:style>
    <style:style style:name="P214" style:family="paragraph" style:parent-style-name="Normal">
      <style:paragraph-properties fo:text-align="justify" fo:line-height="100%" fo:margin-bottom="0.212cm"/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/>
    </style:style>
    <style:style style:name="Row14" style:family="table-row"/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justify" fo:line-height="100%" fo:margin-bottom="0.212cm"/>
    </style:style>
    <style:style style:name="T21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1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1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15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15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List_20_Paragraph">
      <style:paragraph-properties fo:text-align="justify" fo:text-indent="-0.508cm" fo:line-height="100%" fo:margin-bottom="0.212cm" fo:margin-left="0.559cm">
        <style:tab-stops>
          <style:tab-stop style:type="left" style:leader-style="none" style:position="-0.007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1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1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1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17" style:family="paragraph" style:parent-style-name="List_20_Paragraph">
      <style:paragraph-properties fo:text-align="justify" fo:text-indent="-0.503cm" fo:line-height="100%" fo:margin-bottom="0.212cm" fo:margin-left="0.437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1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1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1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18" style:family="paragraph" style:parent-style-name="List_20_Paragraph">
      <style:paragraph-properties fo:text-align="justify" fo:text-indent="-0.503cm" fo:line-height="100%" fo:margin-bottom="0.212cm" fo:margin-left="0.437cm">
        <style:tab-stops>
          <style:tab-stop style:type="left" style:leader-style="none" style:position="0.616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1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1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1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19" style:family="paragraph" style:parent-style-name="List_20_Paragraph">
      <style:paragraph-properties fo:text-align="justify" fo:text-indent="-0.503cm" fo:line-height="100%" fo:margin-bottom="0.212cm" fo:margin-left="0.437cm">
        <style:tab-stops>
          <style:tab-stop style:type="left" style:leader-style="none" style:position="0.616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1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1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1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20" style:family="paragraph" style:parent-style-name="List_20_Paragraph">
      <style:paragraph-properties fo:text-align="justify" fo:text-indent="-0.503cm" fo:line-height="100%" fo:margin-bottom="0.212cm" fo:margin-left="0.437cm">
        <style:tab-stops>
          <style:tab-stop style:type="left" style:leader-style="none" style:position="0.616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2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2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2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21" style:family="paragraph" style:parent-style-name="List_20_Paragraph">
      <style:paragraph-properties fo:text-align="justify" fo:text-indent="-0.503cm" fo:line-height="100%" fo:margin-bottom="0.212cm" fo:margin-left="0.437cm">
        <style:tab-stops>
          <style:tab-stop style:type="left" style:leader-style="none" style:position="0.616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2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22" style:family="paragraph" style:parent-style-name="List_20_Paragraph">
      <style:paragraph-properties fo:text-align="justify" fo:text-indent="-0.503cm" fo:line-height="100%" fo:margin-bottom="0.212cm" fo:margin-left="0.437cm">
        <style:tab-stops>
          <style:tab-stop style:type="left" style:leader-style="none" style:position="0.616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2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2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2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23" style:family="paragraph" style:parent-style-name="List_20_Paragraph">
      <style:paragraph-properties fo:text-align="justify" fo:text-indent="-0.499cm" fo:line-height="100%" fo:margin-bottom="0.212cm" fo:margin-left="0.552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2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24" style:family="paragraph" style:parent-style-name="List_20_Paragraph">
      <style:paragraph-properties fo:text-indent="-0.501cm" fo:line-height="100%" fo:margin-bottom="0.212cm" fo:margin-left="1.055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2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25" style:family="paragraph" style:parent-style-name="List_20_Paragraph">
      <style:paragraph-properties fo:text-indent="-0.501cm" fo:line-height="100%" fo:margin-bottom="0.212cm" fo:margin-left="1.055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2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26" style:family="paragraph" style:parent-style-name="List_20_Paragraph">
      <style:paragraph-properties fo:text-indent="-0.499cm" fo:line-height="100%" fo:margin-bottom="0.212cm" fo:margin-left="0.552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2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27" style:family="paragraph" style:parent-style-name="List_20_Paragraph">
      <style:paragraph-properties fo:text-indent="-0.503cm" fo:line-height="100%" fo:margin-bottom="0.212cm" fo:margin-left="1.055cm">
        <style:tab-stops>
          <style:tab-stop style:type="left" style:leader-style="none" style:position="-0.503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2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28" style:family="paragraph" style:parent-style-name="List_20_Paragraph">
      <style:paragraph-properties fo:text-indent="-0.503cm" fo:line-height="100%" fo:margin-bottom="0.212cm" fo:margin-left="1.055cm">
        <style:tab-stops>
          <style:tab-stop style:type="left" style:leader-style="none" style:position="-0.503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2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29" style:family="paragraph" style:parent-style-name="List_20_Paragraph">
      <style:paragraph-properties fo:text-align="justify" fo:text-indent="-0.499cm" fo:line-height="100%" fo:margin-bottom="0.212cm" fo:margin-left="0.552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2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2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2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30" style:family="paragraph" style:parent-style-name="List_20_Paragraph">
      <style:paragraph-properties fo:text-indent="-0.501cm" fo:line-height="100%" fo:margin-bottom="0.212cm" fo:margin-left="0.437cm">
        <style:tab-stops>
          <style:tab-stop style:type="left" style:leader-style="none" style:position="0.115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0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31" style:family="paragraph" style:parent-style-name="List_20_Paragraph">
      <style:paragraph-properties fo:text-indent="-0.501cm" fo:line-height="100%" fo:margin-bottom="0.212cm" fo:margin-left="0.437cm">
        <style:tab-stops>
          <style:tab-stop style:type="left" style:leader-style="none" style:position="0.115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32" style:family="paragraph" style:parent-style-name="List_20_Paragraph">
      <style:paragraph-properties fo:text-indent="-0.501cm" fo:line-height="100%" fo:margin-bottom="0.212cm" fo:margin-left="0.437cm">
        <style:tab-stops>
          <style:tab-stop style:type="left" style:leader-style="none" style:position="0.115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33" style:family="paragraph" style:parent-style-name="List_20_Paragraph">
      <style:paragraph-properties fo:text-indent="-0.501cm" fo:line-height="100%" fo:margin-bottom="0.212cm" fo:margin-left="0.437cm">
        <style:tab-stops>
          <style:tab-stop style:type="left" style:leader-style="none" style:position="0.115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34" style:family="paragraph" style:parent-style-name="List_20_Paragraph">
      <style:paragraph-properties fo:text-align="justify" fo:line-height="100%" fo:margin-bottom="0.212cm" fo:margin-left="0.437cm">
        <style:tab-stops>
          <style:tab-stop style:type="left" style:leader-style="none" style:position="0.115cm"/>
        </style:tab-stops>
      </style:paragraph-properties>
    </style:style>
    <style:style style:name="T23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3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35" style:family="paragraph" style:parent-style-name="List_20_Paragraph">
      <style:paragraph-properties fo:text-align="justify" fo:line-height="100%" fo:margin-bottom="0.212cm" fo:margin-left="0.437cm">
        <style:tab-stops>
          <style:tab-stop style:type="left" style:leader-style="none" style:position="0.115cm"/>
        </style:tab-stops>
      </style:paragraph-properties>
    </style:style>
    <style:style style:name="T2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36" style:family="paragraph" style:parent-style-name="List_20_Paragraph">
      <style:paragraph-properties fo:text-align="justify" fo:line-height="100%" fo:margin-bottom="0.212cm" fo:margin-left="0.437cm">
        <style:tab-stops>
          <style:tab-stop style:type="left" style:leader-style="none" style:position="0.115cm"/>
        </style:tab-stops>
      </style:paragraph-properties>
    </style:style>
    <style:style style:name="T23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7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0.552cm"/>
        </style:tab-stops>
      </style:paragraph-properties>
    </style:style>
    <style:style style:name="T23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238" style:family="paragraph" style:parent-style-name="List_20_Paragraph">
      <style:paragraph-properties fo:text-align="justify" fo:text-indent="-0.55cm" fo:line-height="100%" fo:margin-left="0.55cm">
        <style:tab-stops>
          <style:tab-stop style:type="left" style:leader-style="none" style:position="0.002cm"/>
        </style:tab-stops>
      </style:paragraph-properties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3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3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239" style:family="paragraph" style:parent-style-name="Normal">
      <style:paragraph-properties fo:text-align="justify" fo:line-height="100%" fo:margin-top="0.212cm">
        <style:tab-stops>
          <style:tab-stop style:type="left" style:leader-style="none" style:position="0.552cm"/>
        </style:tab-stops>
      </style:paragraph-properties>
    </style:style>
    <style:style style:name="T23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39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39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40" style:family="paragraph" style:parent-style-name="List_20_Paragraph">
      <style:paragraph-properties fo:text-align="justify" fo:text-indent="-0.499cm" fo:line-height="100%" fo:margin-top="0.212cm" fo:margin-bottom="0.423cm" fo:margin-left="1.055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4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41" style:family="paragraph" style:parent-style-name="List_20_Paragraph">
      <style:paragraph-properties fo:text-align="justify" fo:text-indent="-0.499cm" fo:line-height="100%" fo:margin-top="0.212cm" fo:margin-bottom="0.423cm" fo:margin-left="1.055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4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42" style:family="paragraph" style:parent-style-name="List_20_Paragraph">
      <style:paragraph-properties fo:text-align="justify" fo:text-indent="-0.499cm" fo:line-height="100%" fo:margin-top="0.212cm" fo:margin-bottom="0.423cm" fo:margin-left="1.055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4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43" style:family="paragraph" style:parent-style-name="List_20_Paragraph">
      <style:paragraph-properties fo:text-align="justify" fo:text-indent="-0.499cm" fo:line-height="100%" fo:margin-top="0.212cm" fo:margin-bottom="0.423cm" fo:margin-left="1.055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4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44" style:family="paragraph" style:parent-style-name="List_20_Paragraph">
      <style:paragraph-properties fo:text-align="justify" fo:text-indent="-0.499cm" fo:line-height="100%" fo:margin-top="0.212cm" fo:margin-bottom="0.423cm" fo:margin-left="1.055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4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45" style:family="paragraph" style:parent-style-name="List_20_Paragraph">
      <style:paragraph-properties fo:text-align="justify" fo:text-indent="-0.499cm" fo:line-height="100%" fo:margin-top="0.212cm" fo:margin-bottom="0.423cm" fo:margin-left="1.055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4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46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.055cm"/>
        </style:tab-stops>
      </style:paragraph-properties>
      <style:text-properties style:font-name="Arial" fo:font-size="4pt" style:font-name-asian="Times New Roman" style:font-size-asian="4pt" style:font-name-complex="Times New Roman" style:font-size-complex="5pt" fo:language="en" fo:language-asian="en" fo:language-complex="ar" fo:country="GB" fo:country-asian="GB" fo:country-complex="SA" style:font-weight-complex="bold"/>
    </style:style>
    <style:style style:name="P247" style:family="paragraph" style:parent-style-name="List_20_Paragraph">
      <style:paragraph-properties fo:text-align="justify" fo:text-indent="-0.559cm" fo:line-height="100%" fo:margin-left="0.559cm">
        <style:tab-stops>
          <style:tab-stop style:type="left" style:leader-style="none" style:position="-0.007cm"/>
        </style:tab-stops>
      </style:paragraph-properties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4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4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248" style:family="paragraph" style:parent-style-name="Normal">
      <style:paragraph-properties fo:text-align="justify" fo:line-height="100%" fo:margin-top="0.212cm">
        <style:tab-stops>
          <style:tab-stop style:type="left" style:leader-style="none" style:position="0.552cm"/>
        </style:tab-stops>
      </style:paragraph-properties>
    </style:style>
    <style:style style:name="T24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49" style:family="paragraph" style:parent-style-name="Normal">
      <style:paragraph-properties fo:text-align="justify" fo:line-height="100%" fo:margin-top="0.212cm" fo:margin-bottom="0cm">
        <style:tab-stops>
          <style:tab-stop style:type="left" style:leader-style="none" style:position="0.552cm"/>
        </style:tab-stops>
      </style:paragraph-properties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50" style:family="paragraph" style:parent-style-name="List_20_Paragraph">
      <style:paragraph-properties fo:text-align="justify" fo:text-indent="-0.55cm" fo:line-height="100%" fo:margin-bottom="0.212cm" fo:margin-left="0.55cm">
        <style:tab-stops>
          <style:tab-stop style:type="left" style:leader-style="none" style:position="0.002cm"/>
        </style:tab-stops>
      </style:paragraph-properties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5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251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0.552cm"/>
        </style:tab-stops>
      </style:paragraph-properties>
    </style:style>
    <style:style style:name="T25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51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51_3" style:family="text" style:parent-style-name="Normal">
      <style:text-properties fo:font-size="10pt" style:font-size-asian="10pt" style:font-size-complex="11pt" style:font-weight-complex="bold"/>
    </style:style>
    <style:style style:name="P252" style:family="paragraph" style:parent-style-name="Normal">
      <style:paragraph-properties fo:text-align="justify" fo:margin-top="0.212cm">
        <style:tab-stops>
          <style:tab-stop style:type="left" style:leader-style="none" style:position="1.055cm"/>
        </style:tab-stops>
      </style:paragraph-properties>
    </style:style>
    <style:style style:name="T252_1" style:family="text">
      <style:text-properties fo:font-size="8pt" style:font-size-asian="8pt" style:font-size-complex="8pt"/>
    </style:style>
    <style:style style:name="T252_2" style:family="text">
      <style:text-properties fo:font-size="8pt" style:font-size-asian="8pt" style:font-size-complex="8pt" style:font-weight-complex="bold"/>
    </style:style>
    <style:style style:name="T252_3" style:family="text">
      <style:text-properties fo:font-size="8pt" style:font-size-asian="8pt" style:font-size-complex="8pt" style:font-weight-complex="bold"/>
    </style:style>
    <style:style style:name="T252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52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52_6" style:family="text" style:parent-style-name="Normal">
      <style:text-properties fo:font-size="10pt" style:font-size-asian="10pt" style:font-size-complex="11pt" style:font-weight-complex="bold"/>
    </style:style>
    <style:style style:name="P253" style:family="paragraph" style:parent-style-name="Footnote_20_text"/>
    <style:style style:name="T253_1" style:family="text">
      <style:text-properties fo:font-size="8pt" style:font-size-asian="8pt" style:font-size-complex="8pt"/>
    </style:style>
    <style:style style:name="T253_2" style:family="text">
      <style:text-properties fo:font-size="8pt" style:font-size-asian="8pt" style:font-size-complex="9pt" style:font-weight-complex="bold"/>
    </style:style>
    <style:style style:name="T253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54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0.552cm"/>
        </style:tab-stops>
      </style:paragraph-properties>
    </style:style>
    <style:style style:name="T25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55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0.552cm"/>
        </style:tab-stops>
      </style:paragraph-properties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56" style:family="paragraph" style:parent-style-name="List_20_Paragraph">
      <style:paragraph-properties fo:text-align="justify" fo:text-indent="-0.55cm" fo:line-height="100%" fo:margin-left="0.55cm">
        <style:tab-stops>
          <style:tab-stop style:type="left" style:leader-style="none" style:position="0.002cm"/>
        </style:tab-stops>
      </style:paragraph-properties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25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257" style:family="paragraph" style:parent-style-name="Normal">
      <style:paragraph-properties fo:text-align="justify" fo:line-height="100%" fo:margin-top="0.212cm">
        <style:tab-stops>
          <style:tab-stop style:type="left" style:leader-style="none" style:position="0.552cm"/>
        </style:tab-stops>
      </style:paragraph-properties>
    </style:style>
    <style:style style:name="T25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58" style:family="paragraph" style:parent-style-name="List_20_Paragraph">
      <style:paragraph-properties fo:text-align="justify" fo:text-indent="-0.499cm" fo:line-height="100%" fo:margin-top="0.212cm" fo:margin-bottom="0.423cm" fo:margin-left="1.065cm">
        <style:tab-stops>
          <style:tab-stop style:type="left" style:leader-style="none" style:position="-0.011cm"/>
        </style:tab-stops>
      </style:paragraph-properties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5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58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59" style:family="paragraph" style:parent-style-name="List_20_Paragraph">
      <style:paragraph-properties fo:text-align="justify" fo:text-indent="-0.499cm" fo:line-height="100%" fo:margin-top="0.212cm" fo:margin-bottom="0.423cm" fo:margin-left="1.065cm">
        <style:tab-stops>
          <style:tab-stop style:type="left" style:leader-style="none" style:position="-0.011cm"/>
        </style:tab-stops>
      </style:paragraph-properties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5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60" style:family="paragraph" style:parent-style-name="List_20_Paragraph">
      <style:paragraph-properties fo:text-align="justify" fo:text-indent="-0.499cm" fo:line-height="100%" fo:margin-top="0.212cm" fo:margin-bottom="0.423cm" fo:margin-left="1.065cm">
        <style:tab-stops>
          <style:tab-stop style:type="left" style:leader-style="none" style:position="-0.011cm"/>
        </style:tab-stops>
      </style:paragraph-properties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6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61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1.055cm"/>
        </style:tab-stops>
      </style:paragraph-properties>
    </style:style>
    <style:style style:name="T26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62" style:family="paragraph" style:parent-style-name="List_20_Paragraph">
      <style:paragraph-properties fo:text-align="justify" fo:text-indent="-0.501cm" fo:line-height="100%" fo:margin-left="1.071cm">
        <style:tab-stops>
          <style:tab-stop style:type="left" style:leader-style="none" style:position="-0.016cm"/>
        </style:tab-stops>
      </style:paragraph-properties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26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263" style:family="paragraph" style:parent-style-name="Normal">
      <style:paragraph-properties fo:text-align="justify" fo:line-height="100%" fo:margin-top="0.212cm" fo:margin-bottom="0.212cm">
        <style:tab-stops>
          <style:tab-stop style:type="left" style:leader-style="none" style:position="1.055cm"/>
        </style:tab-stops>
      </style:paragraph-properties>
    </style:style>
    <style:style style:name="T263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/>
    </style:style>
    <style:style style:name="P264" style:family="paragraph" style:parent-style-name="Normal">
      <style:paragraph-properties fo:text-align="justify" fo:line-height="115%" fo:margin-bottom="0.212cm"/>
    </style:style>
    <style:style style:name="T26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6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6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65" style:family="paragraph" style:parent-style-name="Normal">
      <style:paragraph-properties fo:text-align="justify" fo:line-height="100%" fo:margin-bottom="0.212cm"/>
    </style:style>
    <style:style style:name="T26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6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6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15" style:family="table-row"/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6" style:family="paragraph" style:parent-style-name="Normal">
      <style:paragraph-properties fo:text-align="justify" fo:line-height="100%" fo:margin-bottom="0.212cm"/>
    </style:style>
    <style:style style:name="T26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26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7" style:family="paragraph" style:parent-style-name="Normal">
      <style:paragraph-properties fo:text-align="justify" fo:line-height="100%" fo:margin-bottom="0.212cm">
        <style:tab-stops>
          <style:tab-stop style:type="left" style:leader-style="none" style:position="2.434cm"/>
        </style:tab-stops>
      </style:paragraph-properties>
    </style:style>
    <style:style style:name="T267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/>
    </style:style>
    <style:style style:name="P268" style:family="paragraph" style:parent-style-name="List_20_Paragraph">
      <style:paragraph-properties fo:text-align="justify" fo:text-indent="-0.501cm" fo:line-height="100%" fo:margin-bottom="0.212cm" fo:margin-left="0.684cm">
        <style:tab-stops>
          <style:tab-stop style:type="left" style:leader-style="none" style:position="1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6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69" style:family="paragraph" style:parent-style-name="List_20_Paragraph">
      <style:paragraph-properties fo:text-align="justify" fo:text-indent="-0.501cm" fo:line-height="100%" fo:margin-bottom="0.212cm" fo:margin-left="0.684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6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70" style:family="paragraph" style:parent-style-name="List_20_Paragraph">
      <style:paragraph-properties fo:text-align="justify" fo:text-indent="-0.501cm" fo:line-height="100%" fo:margin-bottom="0.212cm" fo:margin-left="0.684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71" style:family="paragraph" style:parent-style-name="List_20_Paragraph">
      <style:paragraph-properties fo:text-align="justify" fo:text-indent="-0.501cm" fo:line-height="100%" fo:margin-bottom="0.212cm" fo:margin-left="0.684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2" style:family="paragraph" style:parent-style-name="Normal">
      <style:paragraph-properties fo:text-align="justify" fo:line-height="100%" fo:margin-bottom="0.212cm"/>
    </style:style>
    <style:style style:name="T272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272_2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273" style:family="paragraph" style:parent-style-name="Normal">
      <style:paragraph-properties fo:text-align="justify" fo:line-height="100%" fo:margin-bottom="0.212cm"/>
    </style:style>
    <style:style style:name="T273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/>
    </style:style>
    <style:style style:name="P274" style:family="paragraph" style:parent-style-name="List_20_Paragraph">
      <style:paragraph-properties fo:text-align="justify" fo:text-indent="-0.499cm" fo:line-height="100%" fo:margin-bottom="0.212cm" fo:margin-left="0.806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75" style:family="paragraph" style:parent-style-name="List_20_Paragraph">
      <style:paragraph-properties fo:text-align="justify" fo:text-indent="-0.499cm" fo:line-height="100%" fo:margin-bottom="0.212cm" fo:margin-left="0.806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76" style:family="paragraph" style:parent-style-name="List_20_Paragraph">
      <style:paragraph-properties fo:text-align="justify" fo:text-indent="-0.499cm" fo:line-height="100%" fo:margin-bottom="0.212cm" fo:margin-left="0.806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6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6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6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77" style:family="paragraph" style:parent-style-name="List_20_Paragraph">
      <style:paragraph-properties fo:text-align="justify" fo:text-indent="-0.499cm" fo:line-height="100%" fo:margin-bottom="0.212cm" fo:margin-left="0.806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277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278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79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80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81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82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83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84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85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86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87" style:family="paragraph" style:parent-style-name="Normal">
      <style:paragraph-properties fo:text-align="justify"/>
    </style:style>
    <style:style style:name="T28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T287_2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288" style:family="paragraph" style:parent-style-name="Normal">
      <style:paragraph-properties fo:text-align="justify" fo:margin-bottom="0.423cm"/>
      <style:text-properties fo:font-size="10pt" style:font-size-asian="10pt" style:font-name-complex="Arial" style:font-size-complex="9pt"/>
    </style:style>
    <style:style style:name="P289" style:family="paragraph" style:parent-style-name="Normal">
      <style:paragraph-properties fo:text-align="justify" fo:margin-bottom="0.423cm"/>
    </style:style>
    <style:style style:name="T289_1" style:family="text">
      <style:text-properties fo:font-size="10pt" style:font-size-asian="10pt" style:font-name-complex="Arial" style:font-size-complex="9pt"/>
    </style:style>
    <style:style style:name="T289_2" style:family="text">
      <style:text-properties fo:font-size="10pt" style:font-size-asian="10pt" style:font-name-complex="Arial" style:font-size-complex="9pt" fo:font-weight="bold" style:font-weight-asian="bold" style:font-weight-complex="bold"/>
    </style:style>
    <style:style style:name="T289_3" style:family="text">
      <style:text-properties fo:font-size="10pt" style:font-size-asian="10pt" style:font-name-complex="Arial" style:font-size-complex="9pt"/>
    </style:style>
    <style:style style:name="T289_4" style:family="text">
      <style:text-properties fo:font-size="10pt" style:font-size-asian="10pt" style:font-name-complex="Arial" style:font-size-complex="9pt"/>
    </style:style>
    <style:style style:name="T289_5" style:family="text">
      <style:text-properties fo:font-size="10pt" style:font-size-asian="10pt" style:font-name-complex="Arial" style:font-size-complex="9pt"/>
    </style:style>
    <style:style style:name="T289_6" style:family="text">
      <style:text-properties fo:font-size="10pt" style:font-size-asian="10pt" style:font-name-complex="Arial" style:font-size-complex="9pt"/>
    </style:style>
    <style:style style:name="T289_7" style:family="text">
      <style:text-properties fo:font-size="10pt" style:font-size-asian="10pt" style:font-name-complex="Arial" style:font-size-complex="9pt"/>
    </style:style>
    <style:style style:name="T289_8" style:family="text">
      <style:text-properties fo:font-size="10pt" style:font-size-asian="10pt" style:font-name-complex="Arial" style:font-size-complex="9pt"/>
    </style:style>
    <style:style style:name="T289_9" style:family="text">
      <style:text-properties fo:font-size="10pt" style:font-size-asian="10pt" style:font-name-complex="Arial" style:font-size-complex="9pt"/>
    </style:style>
    <style:style style:name="T289_10" style:family="text">
      <style:text-properties fo:font-size="10pt" style:font-size-asian="10pt" style:font-name-complex="Arial" style:font-size-complex="9pt"/>
    </style:style>
    <style:style style:name="T289_11" style:family="text">
      <style:text-properties fo:font-size="10pt" style:font-size-asian="10pt" style:font-name-complex="Arial" style:font-size-complex="9pt"/>
    </style:style>
    <style:style style:name="T289_12" style:family="text">
      <style:text-properties fo:font-size="10pt" style:font-size-asian="10pt" style:font-name-complex="Arial" style:font-size-complex="9pt"/>
    </style:style>
    <style:style style:name="T289_13" style:family="text">
      <style:text-properties fo:font-size="10pt" style:font-size-asian="10pt" style:font-name-complex="Arial" style:font-size-complex="9pt"/>
    </style:style>
    <style:style style:name="T289_14" style:family="text">
      <style:text-properties fo:font-size="10pt" style:font-size-asian="10pt" style:font-name-complex="Arial" style:font-size-complex="9pt"/>
    </style:style>
    <style:style style:name="T289_15" style:family="text">
      <style:text-properties fo:font-size="10pt" style:font-size-asian="10pt" style:font-name-complex="Arial" style:font-size-complex="9pt"/>
    </style:style>
    <style:style style:name="T289_16" style:family="text">
      <style:text-properties fo:font-size="10pt" style:font-size-asian="10pt" style:font-name-complex="Arial" style:font-size-complex="9pt"/>
    </style:style>
    <style:style style:name="T289_17" style:family="text">
      <style:text-properties fo:font-size="10pt" style:font-size-asian="10pt" style:font-name-complex="Arial" style:font-size-complex="9pt"/>
    </style:style>
    <style:style style:name="T289_18" style:family="text">
      <style:text-properties fo:font-size="10pt" style:font-size-asian="10pt" style:font-name-complex="Arial" style:font-size-complex="9pt"/>
    </style:style>
    <style:style style:name="T289_19" style:family="text">
      <style:text-properties fo:font-size="10pt" style:font-size-asian="10pt" style:font-name-complex="Arial" style:font-size-complex="9pt"/>
    </style:style>
    <style:style style:name="P290" style:family="paragraph" style:parent-style-name="Normal">
      <style:paragraph-properties fo:text-align="justify" fo:margin-top="0.212cm" fo:margin-bottom="0.423cm">
        <style:tab-stops>
          <style:tab-stop style:type="left" style:leader-style="none" style:position="0.552cm"/>
        </style:tab-stops>
      </style:paragraph-properties>
    </style:style>
    <style:style style:name="T290_1" style:family="text">
      <style:text-properties fo:font-size="10pt" style:font-size-asian="10pt" style:font-size-complex="11pt" style:font-weight-complex="bold"/>
    </style:style>
    <style:style style:name="T290_2" style:family="text">
      <style:text-properties fo:font-size="10pt" style:font-size-asian="10pt" style:font-size-complex="11pt" style:font-weight-complex="bold"/>
    </style:style>
    <style:style style:name="T290_3" style:family="text">
      <style:text-properties fo:font-size="10pt" style:font-size-asian="10pt" style:font-size-complex="11pt" style:font-weight-complex="bold"/>
    </style:style>
    <style:style style:name="T290_4" style:family="text">
      <style:text-properties fo:font-size="10pt" style:font-size-asian="10pt" style:font-size-complex="11pt" style:font-weight-complex="bold"/>
    </style:style>
    <style:style style:name="T290_5" style:family="text">
      <style:text-properties fo:font-size="10pt" style:font-size-asian="10pt" style:font-size-complex="11pt" style:font-weight-complex="bold"/>
    </style:style>
    <style:style style:name="T290_6" style:family="text">
      <style:text-properties fo:font-size="10pt" style:font-size-asian="10pt" style:font-size-complex="11pt" style:font-weight-complex="bold"/>
    </style:style>
    <style:style style:name="T290_7" style:family="text">
      <style:text-properties fo:font-size="10pt" style:font-size-asian="10pt" style:font-size-complex="11pt" style:font-weight-complex="bold"/>
    </style:style>
    <style:style style:name="T290_8" style:family="text">
      <style:text-properties fo:font-size="10pt" style:font-size-asian="10pt" style:font-size-complex="11pt" style:font-weight-complex="bold"/>
    </style:style>
    <style:style style:name="T290_9" style:family="text">
      <style:text-properties fo:font-size="10pt" style:font-size-asian="10pt" style:font-size-complex="11pt" style:font-weight-complex="bold"/>
    </style:style>
    <style:style style:name="T290_10" style:family="text">
      <style:text-properties fo:font-size="10pt" style:font-size-asian="10pt" style:font-size-complex="11pt" style:font-weight-complex="bold"/>
    </style:style>
    <style:style style:name="T290_11" style:family="text">
      <style:text-properties fo:font-size="10pt" style:font-size-asian="10pt" style:font-size-complex="11pt" style:font-weight-complex="bold"/>
    </style:style>
    <style:style style:name="P291" style:family="paragraph" style:parent-style-name="Normal">
      <style:paragraph-properties fo:text-align="justify" fo:margin-top="0.212cm" fo:margin-bottom="0.423cm">
        <style:tab-stops>
          <style:tab-stop style:type="left" style:leader-style="none" style:position="0.552cm"/>
        </style:tab-stops>
      </style:paragraph-properties>
    </style:style>
    <style:style style:name="T291_1" style:family="text">
      <style:text-properties fo:font-size="10pt" style:font-size-asian="10pt" style:font-size-complex="11pt" style:font-weight-complex="bold"/>
    </style:style>
    <style:style style:name="T291_2" style:family="text">
      <style:text-properties fo:font-size="10pt" style:font-size-asian="10pt" style:font-size-complex="11pt" style:font-weight-complex="bold"/>
    </style:style>
    <style:style style:name="T291_3" style:family="text">
      <style:text-properties fo:font-size="10pt" style:font-size-asian="10pt" style:font-size-complex="11pt" style:font-weight-complex="bold"/>
    </style:style>
    <style:style style:name="T291_4" style:family="text">
      <style:text-properties fo:font-size="10pt" style:font-size-asian="10pt" style:font-size-complex="11pt" style:font-weight-complex="bold"/>
    </style:style>
    <style:style style:name="T291_5" style:family="text">
      <style:text-properties fo:font-size="10pt" style:font-size-asian="10pt" style:font-size-complex="11pt" style:font-weight-complex="bold"/>
    </style:style>
    <style:style style:name="T291_6" style:family="text">
      <style:text-properties fo:font-size="10pt" style:font-size-asian="10pt" style:font-size-complex="11pt" style:font-weight-complex="bold"/>
    </style:style>
    <style:style style:name="T291_7" style:family="text">
      <style:text-properties fo:font-size="10pt" style:font-size-asian="10pt" style:font-size-complex="11pt" style:font-weight-complex="bold"/>
    </style:style>
    <style:style style:name="T291_8" style:family="text">
      <style:text-properties fo:font-size="10pt" style:font-size-asian="10pt" style:font-size-complex="11pt" style:font-weight-complex="bold"/>
    </style:style>
    <style:style style:name="T291_9" style:family="text">
      <style:text-properties fo:font-size="10pt" style:font-size-asian="10pt" style:font-size-complex="11pt" style:font-weight-complex="bold"/>
    </style:style>
    <style:style style:name="T291_10" style:family="text">
      <style:text-properties fo:font-size="10pt" style:font-size-asian="10pt" style:font-size-complex="11pt" style:font-weight-complex="bold"/>
    </style:style>
    <style:style style:name="T291_11" style:family="text">
      <style:text-properties fo:font-size="10pt" style:font-size-asian="10pt" style:font-size-complex="11pt" style:font-weight-complex="bold"/>
    </style:style>
    <style:style style:name="T291_12" style:family="text">
      <style:text-properties fo:font-size="10pt" style:font-size-asian="10pt" style:font-size-complex="11pt" style:font-weight-complex="bold"/>
    </style:style>
    <style:style style:name="P292" style:family="paragraph" style:parent-style-name="Normal">
      <style:paragraph-properties fo:text-align="justify" fo:margin-top="0.212cm" fo:margin-bottom="0.423cm">
        <style:tab-stops>
          <style:tab-stop style:type="left" style:leader-style="none" style:position="0.552cm"/>
        </style:tab-stops>
      </style:paragraph-properties>
    </style:style>
    <style:style style:name="T292_1" style:family="text">
      <style:text-properties fo:font-size="10pt" style:font-size-asian="10pt" style:font-size-complex="11pt" style:font-weight-complex="bold"/>
    </style:style>
    <style:style style:name="T292_2" style:family="text">
      <style:text-properties fo:font-size="10pt" style:font-size-asian="10pt" style:font-size-complex="11pt" style:font-weight-complex="bold"/>
    </style:style>
    <style:style style:name="T292_3" style:family="text">
      <style:text-properties fo:font-size="10pt" style:font-size-asian="10pt" style:font-size-complex="11pt" style:font-weight-complex="bold"/>
    </style:style>
    <style:style style:name="T292_4" style:family="text">
      <style:text-properties fo:font-size="10pt" style:font-size-asian="10pt" style:font-size-complex="11pt" style:font-weight-complex="bold"/>
    </style:style>
    <style:style style:name="T292_5" style:family="text">
      <style:text-properties fo:font-size="10pt" style:font-size-asian="10pt" style:font-size-complex="11pt" style:font-weight-complex="bold"/>
    </style:style>
    <style:style style:name="T292_6" style:family="text">
      <style:text-properties fo:font-size="10pt" style:font-size-asian="10pt" style:font-size-complex="11pt" style:font-weight-complex="bold"/>
    </style:style>
    <style:style style:name="T292_7" style:family="text">
      <style:text-properties fo:font-size="10pt" style:font-size-asian="10pt" style:font-size-complex="11pt" style:font-weight-complex="bold"/>
    </style:style>
    <style:style style:name="T292_8" style:family="text">
      <style:text-properties fo:font-size="10pt" style:font-size-asian="10pt" style:font-size-complex="11pt" style:font-weight-complex="bold"/>
    </style:style>
    <style:style style:name="T292_9" style:family="text">
      <style:text-properties fo:font-size="10pt" style:font-size-asian="10pt" style:font-size-complex="11pt" style:font-weight-complex="bold"/>
    </style:style>
    <style:style style:name="T292_10" style:family="text">
      <style:text-properties fo:font-size="10pt" style:font-size-asian="10pt" style:font-size-complex="11pt" style:font-weight-complex="bold"/>
    </style:style>
    <style:style style:name="T292_11" style:family="text">
      <style:text-properties fo:font-size="10pt" style:font-size-asian="10pt" style:font-size-complex="11pt" style:font-weight-complex="bold"/>
    </style:style>
    <style:style style:name="P293" style:family="paragraph" style:parent-style-name="Normal">
      <style:paragraph-properties fo:text-align="justify" fo:margin-top="0.212cm" fo:margin-bottom="0.423cm">
        <style:tab-stops>
          <style:tab-stop style:type="left" style:leader-style="none" style:position="0.552cm"/>
        </style:tab-stops>
      </style:paragraph-properties>
    </style:style>
    <style:style style:name="T293_1" style:family="text">
      <style:text-properties fo:font-size="10pt" style:font-size-asian="10pt" style:font-size-complex="11pt" style:font-weight-complex="bold"/>
    </style:style>
    <style:style style:name="T293_2" style:family="text">
      <style:text-properties fo:font-size="10pt" style:font-size-asian="10pt" style:font-size-complex="11pt" style:font-weight-complex="bold"/>
    </style:style>
    <style:style style:name="T293_3" style:family="text">
      <style:text-properties fo:font-size="10pt" style:font-size-asian="10pt" style:font-size-complex="11pt" style:font-weight-complex="bold"/>
    </style:style>
    <style:style style:name="T293_4" style:family="text">
      <style:text-properties fo:font-size="10pt" style:font-size-asian="10pt" style:font-size-complex="11pt" style:font-weight-complex="bold"/>
    </style:style>
    <style:style style:name="T293_5" style:family="text">
      <style:text-properties fo:font-size="10pt" style:font-size-asian="10pt" style:font-size-complex="11pt" style:font-weight-complex="bold"/>
    </style:style>
    <style:style style:name="T293_6" style:family="text">
      <style:text-properties fo:font-size="10pt" style:font-size-asian="10pt" style:font-size-complex="11pt" style:font-weight-complex="bold"/>
    </style:style>
    <style:style style:name="P294" style:family="paragraph" style:parent-style-name="Normal">
      <style:paragraph-properties fo:text-align="justify" fo:margin-top="0.212cm" fo:margin-bottom="0.423cm">
        <style:tab-stops>
          <style:tab-stop style:type="left" style:leader-style="none" style:position="0.552cm"/>
        </style:tab-stops>
      </style:paragraph-properties>
    </style:style>
    <style:style style:name="T294_1" style:family="text">
      <style:text-properties fo:font-size="10pt" style:font-size-asian="10pt" style:font-size-complex="11pt" style:font-weight-complex="bold"/>
    </style:style>
    <style:style style:name="T294_2" style:family="text">
      <style:text-properties fo:font-size="10pt" style:font-size-asian="10pt" style:font-size-complex="11pt" style:font-weight-complex="bold"/>
    </style:style>
    <style:style style:name="T294_3" style:family="text">
      <style:text-properties fo:font-size="10pt" style:font-size-asian="10pt" style:font-size-complex="11pt" style:font-weight-complex="bold"/>
    </style:style>
    <style:style style:name="T294_4" style:family="text">
      <style:text-properties fo:font-size="10pt" style:font-size-asian="10pt" style:font-size-complex="11pt" style:font-weight-complex="bold"/>
    </style:style>
    <style:style style:name="T294_5" style:family="text">
      <style:text-properties fo:font-size="10pt" style:font-size-asian="10pt" style:font-size-complex="11pt" style:font-weight-complex="bold"/>
    </style:style>
    <style:style style:name="T294_6" style:family="text">
      <style:text-properties fo:font-size="10pt" style:font-size-asian="10pt" style:font-size-complex="11pt" style:font-weight-complex="bold"/>
    </style:style>
    <style:style style:name="T294_7" style:family="text">
      <style:text-properties fo:font-size="10pt" style:font-size-asian="10pt" style:font-size-complex="11pt" style:font-weight-complex="bold"/>
    </style:style>
    <style:style style:name="T294_8" style:family="text">
      <style:text-properties fo:font-size="10pt" style:font-size-asian="10pt" style:font-size-complex="11pt" style:font-weight-complex="bold"/>
    </style:style>
    <style:style style:name="T294_9" style:family="text">
      <style:text-properties fo:font-size="10pt" style:font-size-asian="10pt" style:font-size-complex="11pt" style:font-weight-complex="bold"/>
    </style:style>
    <style:style style:name="T294_10" style:family="text">
      <style:text-properties fo:font-size="10pt" style:font-size-asian="10pt" style:font-size-complex="11pt" style:font-weight-complex="bold"/>
    </style:style>
    <style:style style:name="T294_11" style:family="text">
      <style:text-properties fo:font-size="10pt" style:font-size-asian="10pt" style:font-size-complex="11pt" style:font-weight-complex="bold"/>
    </style:style>
    <style:style style:name="T294_12" style:family="text">
      <style:text-properties fo:font-size="10pt" style:font-size-asian="10pt" style:font-size-complex="11pt" style:font-weight-complex="bold"/>
    </style:style>
    <style:style style:name="T294_13" style:family="text">
      <style:text-properties fo:font-size="10pt" style:font-size-asian="10pt" style:font-size-complex="11pt" style:font-weight-complex="bold"/>
    </style:style>
    <style:style style:name="T294_14" style:family="text">
      <style:text-properties fo:font-size="10pt" style:font-size-asian="10pt" style:font-size-complex="11pt" style:font-weight-complex="bold"/>
    </style:style>
    <style:style style:name="T294_15" style:family="text">
      <style:text-properties fo:font-size="10pt" style:font-size-asian="10pt" style:font-size-complex="11pt" style:font-weight-complex="bold"/>
    </style:style>
    <style:style style:name="T294_16" style:family="text">
      <style:text-properties fo:font-size="10pt" style:font-size-asian="10pt" style:font-size-complex="11pt" style:font-weight-complex="bold"/>
    </style:style>
    <style:style style:name="T294_17" style:family="text">
      <style:text-properties fo:font-size="10pt" style:font-size-asian="10pt" style:font-size-complex="11pt" style:font-weight-complex="bold"/>
    </style:style>
    <style:style style:name="T294_18" style:family="text">
      <style:text-properties fo:font-size="10pt" style:font-size-asian="10pt" style:font-size-complex="11pt" style:font-weight-complex="bold"/>
    </style:style>
    <style:style style:name="P295" style:family="paragraph" style:parent-style-name="Normal">
      <style:paragraph-properties fo:text-align="justify" fo:margin-top="0.212cm" fo:margin-bottom="0.423cm">
        <style:tab-stops>
          <style:tab-stop style:type="left" style:leader-style="none" style:position="0.552cm"/>
        </style:tab-stops>
      </style:paragraph-properties>
    </style:style>
    <style:style style:name="T295_1" style:family="text">
      <style:text-properties fo:font-size="10pt" style:font-size-asian="10pt" style:font-size-complex="11pt" style:font-weight-complex="bold"/>
    </style:style>
    <style:style style:name="T295_2" style:family="text">
      <style:text-properties fo:font-size="10pt" style:font-size-asian="10pt" style:font-size-complex="11pt" style:font-weight-complex="bold"/>
    </style:style>
    <style:style style:name="T295_3" style:family="text">
      <style:text-properties fo:font-size="10pt" style:font-size-asian="10pt" style:font-size-complex="11pt" style:font-weight-complex="bold"/>
    </style:style>
    <style:style style:name="T295_4" style:family="text">
      <style:text-properties fo:font-size="10pt" style:font-size-asian="10pt" style:font-size-complex="11pt" style:font-weight-complex="bold"/>
    </style:style>
    <style:style style:name="T295_5" style:family="text">
      <style:text-properties fo:font-size="10pt" style:font-size-asian="10pt" style:font-size-complex="11pt" style:font-weight-complex="bold"/>
    </style:style>
    <style:style style:name="T295_6" style:family="text">
      <style:text-properties fo:font-size="10pt" style:font-size-asian="10pt" style:font-size-complex="11pt" style:font-weight-complex="bold"/>
    </style:style>
    <style:style style:name="T295_7" style:family="text">
      <style:text-properties fo:font-size="10pt" style:font-size-asian="10pt" style:font-size-complex="11pt" style:font-weight-complex="bold"/>
    </style:style>
    <style:style style:name="T295_8" style:family="text">
      <style:text-properties fo:font-size="10pt" style:font-size-asian="10pt" style:font-size-complex="11pt" style:font-weight-complex="bold"/>
    </style:style>
    <style:style style:name="T295_9" style:family="text">
      <style:text-properties fo:font-size="10pt" style:font-size-asian="10pt" style:font-size-complex="11pt" style:font-weight-complex="bold"/>
    </style:style>
    <style:style style:name="T295_10" style:family="text">
      <style:text-properties fo:font-size="10pt" style:font-size-asian="10pt" style:font-size-complex="11pt" style:font-weight-complex="bold"/>
    </style:style>
    <style:style style:name="T295_11" style:family="text">
      <style:text-properties fo:font-size="10pt" style:font-size-asian="10pt" style:font-size-complex="11pt" style:font-weight-complex="bold"/>
    </style:style>
    <style:style style:name="T295_12" style:family="text">
      <style:text-properties fo:font-size="10pt" style:font-size-asian="10pt" style:font-size-complex="11pt" style:font-weight-complex="bold"/>
    </style:style>
    <style:style style:name="T295_13" style:family="text">
      <style:text-properties fo:font-size="10pt" style:font-size-asian="10pt" style:font-size-complex="11pt" style:font-weight-complex="bold"/>
    </style:style>
    <style:style style:name="T295_14" style:family="text">
      <style:text-properties fo:font-size="10pt" style:font-size-asian="10pt" style:font-size-complex="11pt" style:font-weight-complex="bold"/>
    </style:style>
    <style:style style:name="T295_15" style:family="text">
      <style:text-properties fo:font-size="10pt" style:font-size-asian="10pt" style:font-size-complex="11pt" style:font-weight-complex="bold"/>
    </style:style>
    <style:style style:name="P296" style:family="paragraph" style:parent-style-name="Normal">
      <style:paragraph-properties fo:text-align="justify" fo:margin-top="0.212cm" fo:margin-bottom="0.423cm">
        <style:tab-stops>
          <style:tab-stop style:type="left" style:leader-style="none" style:position="0.552cm"/>
        </style:tab-stops>
      </style:paragraph-properties>
    </style:style>
    <style:style style:name="T296_1" style:family="text">
      <style:text-properties fo:font-size="10pt" style:font-size-asian="10pt" style:font-size-complex="11pt" style:font-weight-complex="bold"/>
    </style:style>
    <style:style style:name="T296_2" style:family="text">
      <style:text-properties fo:font-size="10pt" style:font-size-asian="10pt" style:font-size-complex="11pt" style:font-weight-complex="bold"/>
    </style:style>
    <style:style style:name="T296_3" style:family="text">
      <style:text-properties fo:font-size="10pt" style:font-size-asian="10pt" style:font-size-complex="11pt" style:font-weight-complex="bold"/>
    </style:style>
    <style:style style:name="T296_4" style:family="text">
      <style:text-properties fo:font-size="10pt" style:font-size-asian="10pt" style:font-size-complex="11pt" style:font-weight-complex="bold"/>
    </style:style>
    <style:style style:name="T296_5" style:family="text">
      <style:text-properties fo:font-size="10pt" style:font-size-asian="10pt" style:font-size-complex="11pt" style:font-weight-complex="bold"/>
    </style:style>
    <style:style style:name="T296_6" style:family="text">
      <style:text-properties fo:font-size="10pt" style:font-size-asian="10pt" style:font-size-complex="11pt" style:font-weight-complex="bold"/>
    </style:style>
    <style:style style:name="T296_7" style:family="text">
      <style:text-properties fo:font-size="10pt" style:font-size-asian="10pt" style:font-size-complex="11pt" style:font-weight-complex="bold"/>
    </style:style>
    <style:style style:name="P297" style:family="paragraph" style:parent-style-name="Normal">
      <style:paragraph-properties fo:text-align="justify"/>
    </style:style>
    <style:style style:name="T297_1" style:family="text">
      <style:text-properties fo:font-size="11pt" style:font-size-asian="11pt" style:font-size-complex="11pt" fo:font-weight="bold" style:font-weight-asian="bold"/>
    </style:style>
    <style:style style:name="P298" style:family="paragraph" style:parent-style-name="Normal">
      <style:paragraph-properties fo:text-align="justify"/>
    </style:style>
    <style:style style:name="T298_1" style:family="text">
      <style:text-properties fo:font-size="10pt" style:font-size-asian="10pt" style:font-name-complex="Arial" style:font-size-complex="9pt"/>
    </style:style>
    <style:style style:name="T298_2" style:family="text">
      <style:text-properties fo:font-size="10pt" style:font-size-asian="10pt" style:font-name-complex="Arial" style:font-size-complex="9pt"/>
    </style:style>
    <style:style style:name="T298_3" style:family="text">
      <style:text-properties fo:font-size="10pt" style:font-size-asian="10pt" style:font-name-complex="Arial" style:font-size-complex="9pt"/>
    </style:style>
    <style:style style:name="T298_4" style:family="text">
      <style:text-properties fo:font-size="10pt" style:font-size-asian="10pt" style:font-name-complex="Arial" style:font-size-complex="9pt"/>
    </style:style>
    <style:style style:name="T298_5" style:family="text">
      <style:text-properties fo:font-size="10pt" style:font-size-asian="10pt" style:font-name-complex="Arial" style:font-size-complex="9pt"/>
    </style:style>
    <style:style style:name="T298_6" style:family="text">
      <style:text-properties fo:font-size="10pt" style:font-size-asian="10pt" style:font-name-complex="Arial" style:font-size-complex="10pt"/>
    </style:style>
    <style:style style:name="T298_7" style:family="text">
      <style:text-properties fo:font-size="10pt" style:font-size-asian="10pt" style:font-name-complex="Arial" style:font-size-complex="10pt"/>
    </style:style>
    <style:style style:name="T298_8" style:family="text">
      <style:text-properties fo:font-size="10pt" style:font-size-asian="10pt" style:font-name-complex="Arial" style:font-size-complex="10pt"/>
    </style:style>
    <style:style style:name="T298_9" style:family="text">
      <style:text-properties fo:font-size="10pt" style:font-size-asian="10pt" style:font-name-complex="Arial" style:font-size-complex="10pt"/>
    </style:style>
    <style:style style:name="T298_10" style:family="text">
      <style:text-properties fo:font-size="10pt" style:font-size-asian="10pt" style:font-name-complex="Arial" style:font-size-complex="10pt"/>
    </style:style>
    <style:style style:name="T298_11" style:family="text">
      <style:text-properties fo:font-size="10pt" style:font-size-asian="10pt" style:font-name-complex="Arial" style:font-size-complex="10pt"/>
    </style:style>
    <style:style style:name="P299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00" style:family="paragraph" style:parent-style-name="Normal">
      <style:paragraph-properties fo:text-align="justify"/>
    </style:style>
    <style:style style:name="T300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301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/>
    </style:style>
    <style:style style:name="P302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/>
    </style:style>
    <style:style style:name="P303" style:family="paragraph" style:parent-style-name="Normal">
      <style:paragraph-properties fo:text-align="justify"/>
    </style:style>
    <style:style style:name="T303_1" style:family="text">
      <style:text-properties style:font-name="Arial" fo:font-size="10pt" style:font-size-asian="10pt" style:font-name-complex="Arial" style:font-size-complex="10pt"/>
    </style:style>
    <style:style style:name="P304" style:family="paragraph" style:parent-style-name="Normal">
      <style:paragraph-properties fo:text-align="justify"/>
      <style:text-properties style:font-name="Arial" fo:font-size="10pt" style:font-name-asian="Arial" style:font-size-asian="10pt" style:font-name-complex="Arial" style:font-size-complex="10pt"/>
    </style:style>
    <style:style style:name="Table6" style:family="table">
      <style:table-properties table:align="left" style:width="16.494cm" fo:margin-left="0cm"/>
    </style:style>
    <style:style style:name="Column23" style:family="table-column">
      <style:table-column-properties style:column-width="6.743cm"/>
    </style:style>
    <style:style style:name="Column24" style:family="table-column">
      <style:table-column-properties style:column-width="9.751cm"/>
    </style:style>
    <style:style style:name="Row16" style:family="table-row">
      <style:table-row-properties style:min-row-height="0.411cm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>
      <style:paragraph-properties fo:text-align="justify" fo:line-height="100%" fo:margin-bottom="0cm"/>
    </style:style>
    <style:style style:name="T30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Normal">
      <style:paragraph-properties fo:text-align="justify" fo:line-height="100%" fo:margin-bottom="0cm"/>
    </style:style>
    <style:style style:name="T30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17" style:family="table-row">
      <style:table-row-properties style:min-row-height="0.411cm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List_20_Paragraph">
      <style:paragraph-properties fo:text-align="justify" fo:text-indent="-0.501cm" fo:line-height="100%" fo:margin-bottom="0.282cm" fo:margin-left="0.552cm"/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07_1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07_2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07_3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07_4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07_5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P308" style:family="paragraph" style:parent-style-name="Normal">
      <style:paragraph-properties fo:text-align="justify" fo:line-height="100%" fo:margin-bottom="0cm"/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fo:font-weight="bold" style:font-weight-asian="bold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>
      <style:paragraph-properties fo:text-align="justify" fo:line-height="100%" fo:margin-bottom="0cm"/>
    </style:style>
    <style:style style:name="T309_1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 fo:font-weight="bold" style:font-weight-asian="bold"/>
    </style:style>
    <style:style style:name="T309_2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09_3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09_4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09_5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09_6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09_7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09_8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09_9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09_10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09_11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09_12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P310" style:family="paragraph" style:parent-style-name="Normal">
      <style:paragraph-properties fo:text-align="justify" fo:line-height="100%" fo:margin-bottom="0cm"/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P311" style:family="paragraph" style:parent-style-name="Normal">
      <style:paragraph-properties fo:text-align="justify" fo:line-height="100%" fo:margin-bottom="0cm"/>
    </style:style>
    <style:style style:name="T311_1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P312" style:family="paragraph" style:parent-style-name="Normal">
      <style:paragraph-properties fo:text-align="justify" fo:line-height="100%" fo:margin-bottom="0cm"/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P313" style:family="paragraph" style:parent-style-name="Normal">
      <style:paragraph-properties fo:text-align="justify" fo:line-height="100%" fo:margin-bottom="0cm"/>
    </style:style>
    <style:style style:name="T313_1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13_2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13_3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Row18" style:family="table-row">
      <style:table-row-properties style:min-row-height="0.411cm"/>
    </style:style>
    <style:style style:name="Cell6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4" style:family="paragraph" style:parent-style-name="List_20_Paragraph">
      <style:paragraph-properties fo:text-align="justify" fo:text-indent="-0.501cm" fo:line-height="100%" fo:margin-bottom="0.282cm" fo:margin-left="0.552cm"/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14_1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14_2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14_3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5" style:family="paragraph" style:parent-style-name="Normal">
      <style:paragraph-properties fo:text-align="justify" fo:line-height="100%" fo:margin-bottom="0cm"/>
    </style:style>
    <style:style style:name="T315_1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 fo:font-weight="bold" style:font-weight-asian="bold"/>
    </style:style>
    <style:style style:name="T315_2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15_3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15_4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15_5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15_6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P316" style:family="paragraph" style:parent-style-name="Normal">
      <style:paragraph-properties fo:text-align="justify" fo:line-height="100%" fo:margin-bottom="0cm"/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 fo:font-weight="bold" style:font-weight-asian="bold"/>
    </style:style>
    <style:style style:name="Row19" style:family="table-row">
      <style:table-row-properties style:min-row-height="0.411cm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7" style:family="paragraph" style:parent-style-name="List_20_Paragraph">
      <style:paragraph-properties fo:text-align="justify" fo:text-indent="-0.501cm" fo:line-height="100%" fo:margin-bottom="0.282cm" fo:margin-left="0.552cm"/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17_1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P318" style:family="paragraph" style:parent-style-name="List_20_Paragraph">
      <style:paragraph-properties fo:text-align="justify" fo:line-height="100%" fo:margin-bottom="0.282cm" fo:margin-left="0.552cm"/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9" style:family="paragraph" style:parent-style-name="Normal">
      <style:paragraph-properties fo:text-align="justify" fo:line-height="100%" fo:margin-bottom="0cm"/>
    </style:style>
    <style:style style:name="T319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fo:font-weight="bold" style:font-weight-asian="bold"/>
    </style:style>
    <style:style style:name="T319_2" style:family="text">
      <style:text-properties fo:background-color="#ffffff" style:font-name="Arial" fo:font-size="9.5pt" style:font-name-asian="Times New Roman" style:font-size-asian="9.5pt" style:font-name-complex="Arial" style:font-size-complex="9.5pt" fo:language="en" fo:language-asian="en" fo:language-complex="ar" fo:country="GB" fo:country-asian="US" fo:country-complex="SA"/>
    </style:style>
    <style:style style:name="T319_3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319_4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319_5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319_6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319_7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319_8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319_9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P320" style:family="paragraph" style:parent-style-name="Normal">
      <style:paragraph-properties fo:text-align="justify" fo:line-height="100%" fo:margin-bottom="0cm"/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 fo:font-weight="bold" style:font-weight-asian="bold"/>
    </style:style>
    <style:style style:name="Row20" style:family="table-row">
      <style:table-row-properties style:min-row-height="0.411cm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1" style:family="paragraph" style:parent-style-name="List_20_Paragraph">
      <style:paragraph-properties fo:text-align="justify" fo:text-indent="-0.501cm" fo:line-height="100%" fo:margin-bottom="0.282cm" fo:margin-left="0.552cm"/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21_1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2" style:family="paragraph" style:parent-style-name="Normal">
      <style:paragraph-properties fo:text-align="justify" fo:line-height="100%" fo:margin-bottom="0cm"/>
    </style:style>
    <style:style style:name="T322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fo:font-weight="bold" style:font-weight-asian="bold"/>
    </style:style>
    <style:style style:name="T322_2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322_3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322_4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322_5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322_6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322_7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P323" style:family="paragraph" style:parent-style-name="Normal">
      <style:paragraph-properties fo:text-align="justify" fo:line-height="100%" fo:margin-bottom="0cm"/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Row21" style:family="table-row">
      <style:table-row-properties style:min-row-height="0.411cm"/>
    </style:style>
    <style:style style:name="Cell7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4" style:family="paragraph" style:parent-style-name="List_20_Paragraph">
      <style:paragraph-properties fo:text-align="justify" fo:text-indent="-0.501cm" fo:line-height="100%" fo:margin-bottom="0.282cm" fo:margin-left="0.552cm"/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24_1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5" style:family="paragraph" style:parent-style-name="Normal">
      <style:paragraph-properties fo:text-align="justify" fo:line-height="100%" fo:margin-bottom="0cm"/>
    </style:style>
    <style:style style:name="T325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fo:font-weight="bold" style:font-weight-asian="bold"/>
    </style:style>
    <style:style style:name="T325_2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325_3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325_4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325_5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P326" style:family="paragraph" style:parent-style-name="Normal">
      <style:paragraph-properties fo:text-align="justify" fo:line-height="100%" fo:margin-bottom="0cm"/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Row22" style:family="table-row">
      <style:table-row-properties style:min-row-height="4.822cm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7" style:family="paragraph" style:parent-style-name="List_20_Paragraph">
      <style:paragraph-properties fo:text-align="justify" fo:text-indent="-0.501cm" fo:line-height="100%" fo:margin-bottom="0.282cm" fo:margin-left="0.552cm"/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27_1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27_2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T327_3" style:family="text">
      <style:text-properties style:font-name="Arial" fo:font-size="9.5pt" style:font-name-asian="游明朝" style:font-size-asian="9.5pt" style:font-name-complex="Arial" style:font-size-complex="9.5pt" fo:language="en" fo:language-asian="en" fo:language-complex="ar" fo:country="GB" fo:country-asian="GB" fo:country-complex="SA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8" style:family="paragraph" style:parent-style-name="Normal">
      <style:paragraph-properties fo:text-align="justify" fo:line-height="100%" fo:margin-bottom="0cm"/>
    </style:style>
    <style:style style:name="T328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 fo:font-weight="bold" style:font-weight-asian="bold"/>
    </style:style>
    <style:style style:name="T328_2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328_3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328_4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328_5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328_6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328_7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328_8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328_9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328_10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328_1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328_12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328_13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T328_14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P329" style:family="paragraph" style:parent-style-name="Normal">
      <style:paragraph-properties fo:text-align="justify" fo:line-height="100%" fo:margin-bottom="0cm"/>
    </style:style>
    <style:style style:name="T329_1" style:family="text">
      <style:text-properties style:font-name="Arial" fo:font-size="9.5pt" style:font-name-asian="Times New Roman" style:font-size-asian="9.5pt" style:font-name-complex="Arial" style:font-size-complex="9.5pt" fo:language="en" fo:language-asian="en" fo:language-complex="ar" fo:country="GB" fo:country-asian="GB" fo:country-complex="SA"/>
    </style:style>
    <style:style style:name="P330" style:family="paragraph" style:parent-style-name="Normal">
      <style:paragraph-properties fo:text-align="justify"/>
      <style:text-properties style:font-name="Arial" fo:font-size="10pt" style:font-name-asian="Arial" style:font-size-asian="10pt" style:font-name-complex="Arial" style:font-size-complex="10pt"/>
    </style:style>
    <style:style style:name="P331" style:family="paragraph" style:parent-style-name="Normal">
      <style:paragraph-properties fo:text-align="justify"/>
      <style:text-properties style:font-name="Arial" fo:font-size="10pt" style:font-name-asian="Arial" style:font-size-asian="10pt" style:font-name-complex="Arial" style:font-size-complex="10pt"/>
    </style:style>
    <style:style style:name="P332" style:family="paragraph" style:parent-style-name="Normal">
      <style:paragraph-properties fo:text-align="justify"/>
      <style:text-properties style:font-name="Arial" fo:font-size="10pt" style:font-name-asian="Arial" style:font-size-asian="10pt" style:font-name-complex="Arial" style:font-size-complex="10pt"/>
    </style:style>
    <style:style style:name="P333" style:family="paragraph" style:parent-style-name="Normal">
      <style:paragraph-properties fo:text-align="justify"/>
    </style:style>
    <style:style style:name="T333_1" style:family="text">
      <style:text-properties style:font-name="Arial" fo:font-size="10pt" style:font-name-asian="Arial" style:font-size-asian="10pt" style:font-name-complex="Arial" style:font-size-complex="10pt"/>
    </style:style>
    <style:style style:name="P334" style:family="paragraph" style:parent-style-name="Normal">
      <style:paragraph-properties fo:text-align="justify"/>
      <style:text-properties style:font-name="Arial" fo:font-size="10pt" style:font-name-asian="Arial" style:font-size-asian="10pt" style:font-name-complex="Arial" style:font-size-complex="10pt"/>
    </style:style>
    <style:style style:name="Table7" style:family="table">
      <style:table-properties table:align="left" style:width="16.494cm" fo:margin-left="0cm"/>
    </style:style>
    <style:style style:name="Column25" style:family="table-column">
      <style:table-column-properties style:column-width="8.992cm"/>
    </style:style>
    <style:style style:name="Column26" style:family="table-column">
      <style:table-column-properties style:column-width="7.502cm"/>
    </style:style>
    <style:style style:name="Row23" style:family="table-row"/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5" style:family="paragraph" style:parent-style-name="Normal">
      <style:paragraph-properties fo:text-align="justify" fo:line-height="100%" fo:margin-bottom="0.212cm"/>
    </style:style>
    <style:style style:name="T33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6" style:family="paragraph" style:parent-style-name="Normal">
      <style:paragraph-properties fo:text-align="justify" fo:line-height="100%" fo:margin-bottom="0.212cm"/>
    </style:style>
    <style:style style:name="T33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Row24" style:family="table-row"/>
    <style:style style:name="Cell7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>
      <style:paragraph-properties fo:text-align="justify" fo:line-height="100%" fo:margin-bottom="0.212cm"/>
    </style:style>
    <style:style style:name="T337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337_2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337_3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337_4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337_5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Normal">
      <style:paragraph-properties fo:text-align="justify" fo:line-height="100%" fo:margin-bottom="0.212cm"/>
    </style:style>
    <style:style style:name="T338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T338_2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T338_3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T338_4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T338_5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T338_6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T338_7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T338_8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T338_9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T338_10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T338_1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339" style:family="paragraph" style:parent-style-name="Normal">
      <style:paragraph-properties fo:text-align="justify" fo:line-height="100%" fo:margin-bottom="0.212cm"/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Row25" style:family="table-row"/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>
      <style:paragraph-properties fo:text-align="justify" fo:line-height="100%" fo:margin-bottom="0.212cm"/>
    </style:style>
    <style:style style:name="T340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340_2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340_3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340_4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>
      <style:paragraph-properties fo:text-align="justify" fo:line-height="100%" fo:margin-bottom="0.212cm"/>
    </style:style>
    <style:style style:name="T341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T341_2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T341_3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T341_4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T341_5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T341_6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T341_7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342" style:family="paragraph" style:parent-style-name="Normal">
      <style:paragraph-properties fo:text-align="justify" fo:line-height="100%" fo:margin-bottom="0.212cm"/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Row26" style:family="table-row">
      <style:table-row-properties style:min-row-height="0.748cm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>
      <style:paragraph-properties fo:text-align="justify" fo:line-height="100%" fo:margin-bottom="0.212cm"/>
    </style:style>
    <style:style style:name="T343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343_2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343_3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343_4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343_5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>
      <style:paragraph-properties fo:text-align="justify" fo:line-height="100%" fo:margin-bottom="0.212cm"/>
    </style:style>
    <style:style style:name="T344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Row27" style:family="table-row">
      <style:table-row-properties style:min-row-height="2.499cm"/>
    </style:style>
    <style:style style:name="Cell8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5" style:family="paragraph" style:parent-style-name="Normal">
      <style:paragraph-properties fo:text-align="justify" fo:line-height="100%" fo:margin-bottom="0.212cm"/>
    </style:style>
    <style:style style:name="T345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345_2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6" style:family="paragraph" style:parent-style-name="Normal">
      <style:paragraph-properties fo:text-align="justify" fo:line-height="100%" fo:margin-bottom="0.212cm"/>
    </style:style>
    <style:style style:name="T346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347" style:family="paragraph" style:parent-style-name="Normal">
      <style:paragraph-properties fo:text-align="justify" fo:line-height="100%" fo:margin-bottom="0.212cm"/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Row28" style:family="table-row">
      <style:table-row-properties style:min-row-height="4.484cm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8" style:family="paragraph" style:parent-style-name="Normal">
      <style:paragraph-properties fo:text-align="justify" fo:line-height="100%" fo:margin-bottom="0.212cm"/>
    </style:style>
    <style:style style:name="T348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348_2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348_3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348_4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9" style:family="paragraph" style:parent-style-name="Normal">
      <style:paragraph-properties fo:text-align="justify" fo:line-height="100%" fo:margin-bottom="0.212cm"/>
    </style:style>
    <style:style style:name="T349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T349_2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T349_3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350" style:family="paragraph" style:parent-style-name="Normal">
      <style:paragraph-properties fo:text-align="justify" fo:line-height="100%" fo:margin-bottom="0.212cm"/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Row29" style:family="table-row">
      <style:table-row-properties style:min-row-height="0.998cm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1" style:family="paragraph" style:parent-style-name="Normal">
      <style:paragraph-properties fo:text-align="justify" fo:line-height="100%" fo:margin-bottom="0.212cm"/>
    </style:style>
    <style:style style:name="T351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fo:font-weight="bold" style:font-weight-asian="bold"/>
    </style:style>
    <style:style style:name="T351_2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 style:font-weight-complex="bold"/>
    </style:style>
    <style:style style:name="T351_3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US" fo:country-complex="SA"/>
    </style:style>
    <style:style style:name="T351_4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/>
    </style:style>
    <style:style style:name="T351_5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US" fo:country-complex="SA"/>
    </style:style>
    <style:style style:name="T351_6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2" style:family="paragraph" style:parent-style-name="Normal">
      <style:paragraph-properties fo:text-align="justify" fo:line-height="100%" fo:margin-top="0.212cm" fo:margin-bottom="0.212cm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352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/>
    </style:style>
    <style:style style:name="T352_2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/>
    </style:style>
    <style:style style:name="T352_3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/>
    </style:style>
    <style:style style:name="T352_4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/>
    </style:style>
    <style:style style:name="T352_5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/>
    </style:style>
    <style:style style:name="T352_6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/>
    </style:style>
    <style:style style:name="T352_7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GB" fo:country-complex="SA"/>
    </style:style>
    <style:style style:name="P353" style:family="paragraph" style:parent-style-name="Heading_20_2">
      <style:paragraph-properties fo:background-color="#d9e2f3" fo:padding-top="0.035cm" fo:border-top="#000000 0.018cm solid" fo:margin-top="0cm" fo:padding-bottom="0.035cm" fo:border-bottom="#000000 0.018cm solid" fo:padding-left="0.212cm" fo:border-left="#000000 0.018cm solid" fo:padding-right="0.141cm" fo:border-right="#000000 0.018cm solid"/>
    </style:style>
    <style:style style:name="T353_1" style:family="text">
      <style:text-properties fo:font-style="normal" style:font-style-asian="normal"/>
    </style:style>
    <style:style style:name="P354" style:family="paragraph" style:parent-style-name="Normal">
      <style:text-properties fo:font-size="11pt" style:font-size-asian="11pt" style:font-size-complex="11pt"/>
    </style:style>
    <style:style style:name="Table8" style:family="table">
      <style:table-properties table:align="left" style:width="16.503cm" fo:margin-left="-0.259cm"/>
    </style:style>
    <style:style style:name="Column27" style:family="table-column">
      <style:table-column-properties style:column-width="3.013cm"/>
    </style:style>
    <style:style style:name="Column28" style:family="table-column">
      <style:table-column-properties style:column-width="1.087cm"/>
    </style:style>
    <style:style style:name="Column29" style:family="table-column">
      <style:table-column-properties style:column-width="1.653cm"/>
    </style:style>
    <style:style style:name="Column30" style:family="table-column">
      <style:table-column-properties style:column-width="5.791cm"/>
    </style:style>
    <style:style style:name="Column31" style:family="table-column">
      <style:table-column-properties style:column-width="4.96cm"/>
    </style:style>
    <style:style style:name="Row30" style:family="table-row">
      <style:table-row-properties style:min-row-height="0.863cm"/>
    </style:style>
    <style:style style:name="Cell8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5" style:family="paragraph" style:parent-style-name="Normal">
      <style:paragraph-properties fo:line-height="100%" fo:margin-bottom="0cm"/>
    </style:style>
    <style:style style:name="T35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8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6" style:family="paragraph" style:parent-style-name="Normal">
      <style:paragraph-properties fo:line-height="100%" fo:margin-bottom="0cm"/>
    </style:style>
    <style:style style:name="T35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31" style:family="table-row">
      <style:table-row-properties style:min-row-height="0.612cm"/>
    </style:style>
    <style:style style:name="Cell9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7" style:family="paragraph" style:parent-style-name="Normal">
      <style:paragraph-properties fo:line-height="100%" fo:margin-bottom="0cm"/>
    </style:style>
    <style:style style:name="T35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8" style:family="paragraph" style:parent-style-name="Normal">
      <style:paragraph-properties fo:line-height="100%" fo:margin-bottom="0cm"/>
    </style:style>
    <style:style style:name="T35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9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9" style:family="paragraph" style:parent-style-name="Normal">
      <style:paragraph-properties fo:line-height="100%" fo:margin-bottom="0cm"/>
    </style:style>
    <style:style style:name="T35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0" style:family="paragraph" style:parent-style-name="Normal">
      <style:paragraph-properties fo:line-height="100%" fo:margin-bottom="0cm"/>
    </style:style>
    <style:style style:name="T360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32" style:family="table-row">
      <style:table-row-properties style:min-row-height="0.609cm"/>
    </style:style>
    <style:style style:name="Cell9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1" style:family="paragraph" style:parent-style-name="Normal">
      <style:paragraph-properties fo:line-height="100%" fo:margin-bottom="0cm"/>
    </style:style>
    <style:style style:name="T36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2" style:family="paragraph" style:parent-style-name="Normal">
      <style:paragraph-properties fo:line-height="100%" fo:margin-bottom="0cm"/>
    </style:style>
    <style:style style:name="T36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36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3" style:family="paragraph" style:parent-style-name="Normal">
      <style:paragraph-properties fo:line-height="100%" fo:margin-bottom="0cm"/>
    </style:style>
    <style:style style:name="T36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9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4" style:family="paragraph" style:parent-style-name="Normal">
      <style:paragraph-properties fo:line-height="100%" fo:margin-bottom="0cm"/>
    </style:style>
    <style:style style:name="T36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65" style:family="paragraph" style:parent-style-name="Normal">
      <style:text-properties fo:font-weight="bold" style:font-weight-asian="bold"/>
    </style:style>
    <style:style style:name="Table9" style:family="table">
      <style:table-properties table:align="left" style:width="16.494cm" fo:margin-left="0cm"/>
    </style:style>
    <style:style style:name="Column32" style:family="table-column">
      <style:table-column-properties style:column-width="2.618cm"/>
    </style:style>
    <style:style style:name="Column33" style:family="table-column">
      <style:table-column-properties style:column-width="5.375cm"/>
    </style:style>
    <style:style style:name="Column34" style:family="table-column">
      <style:table-column-properties style:column-width="8.502cm"/>
    </style:style>
    <style:style style:name="Row33" style:family="table-row">
      <style:table-row-properties style:min-row-height="0.482cm"/>
    </style:style>
    <style:style style:name="Cell9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6" style:family="paragraph" style:parent-style-name="Normal">
      <style:paragraph-properties fo:line-height="100%" fo:margin-bottom="0cm"/>
    </style:style>
    <style:style style:name="T36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9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7" style:family="paragraph" style:parent-style-name="Normal">
      <style:paragraph-properties fo:line-height="100%" fo:margin-bottom="0cm"/>
    </style:style>
    <style:style style:name="T36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0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8" style:family="paragraph" style:parent-style-name="Normal">
      <style:paragraph-properties fo:line-height="100%" fo:margin-bottom="0cm"/>
    </style:style>
    <style:style style:name="T36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4" style:family="table-row"/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9" style:family="paragraph" style:parent-style-name="Normal">
      <style:paragraph-properties fo:line-height="100%" fo:margin-bottom="0cm"/>
    </style:style>
    <style:style style:name="T3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6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69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69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69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69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0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0" style:family="paragraph" style:parent-style-name="List_20_Paragraph">
      <style:paragraph-properties fo:text-align="justify" fo:line-height="100%" fo:margin-bottom="0cm" fo:margin-left="-0.074cm">
        <style:tab-stops>
          <style:tab-stop style:type="left" style:leader-style="none" style:position="0.074cm"/>
        </style:tab-stops>
      </style:paragraph-properties>
    </style:style>
    <style:style style:name="T370_1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70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70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71" style:family="paragraph" style:parent-style-name="List_20_Paragraph">
      <style:paragraph-properties fo:text-indent="-0.425cm" fo:line-height="100%" fo:margin-bottom="0.423cm" fo:margin-left="0.425cm">
        <style:tab-stops>
          <style:tab-stop style:type="left" style:leader-style="none" style:position="0cm"/>
        </style:tab-stops>
      </style:paragraph-properties>
    </style:style>
    <style:style style:name="T37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72" style:family="paragraph" style:parent-style-name="List_20_Paragraph">
      <style:paragraph-properties fo:text-indent="-0.425cm" fo:line-height="100%" fo:margin-bottom="0.423cm" fo:margin-left="0.425cm">
        <style:tab-stops>
          <style:tab-stop style:type="left" style:leader-style="none" style:position="0cm"/>
        </style:tab-stops>
      </style:paragraph-properties>
    </style:style>
    <style:style style:name="T37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73" style:family="paragraph" style:parent-style-name="List_20_Paragraph">
      <style:paragraph-properties fo:text-indent="-0.425cm" fo:line-height="100%" fo:margin-bottom="0cm" fo:margin-left="0.425cm">
        <style:tab-stops>
          <style:tab-stop style:type="left" style:leader-style="none" style:position="0cm"/>
        </style:tab-stops>
      </style:paragraph-properties>
    </style:style>
    <style:style style:name="T37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4" style:family="paragraph" style:parent-style-name="Normal">
      <style:paragraph-properties fo:text-align="justify" fo:line-height="100%" fo:margin-top="0.212cm">
        <style:tab-stops>
          <style:tab-stop style:type="left" style:leader-style="none" style:position="0.303cm"/>
        </style:tab-stops>
      </style:paragraph-properties>
    </style:style>
    <style:style style:name="T37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7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T374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/>
    </style:style>
    <style:style style:name="P375" style:family="paragraph" style:parent-style-name="List_20_Paragraph">
      <style:paragraph-properties fo:text-align="justify" fo:text-indent="-0.499cm" fo:line-height="100%" fo:margin-top="0.212cm" fo:margin-bottom="0.423cm" fo:margin-left="0.552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7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7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7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375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376" style:family="paragraph" style:parent-style-name="List_20_Paragraph">
      <style:paragraph-properties fo:text-align="justify" fo:text-indent="-0.499cm" fo:line-height="100%" fo:margin-top="0.212cm" fo:margin-bottom="0.423cm" fo:margin-left="0.552cm">
        <style:tab-stops>
          <style:tab-stop style:type="left" style:leader-style="none" style:position="0cm"/>
        </style:tab-stops>
      </style:paragraph-properties>
    </style:style>
    <style:style style:name="T37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7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7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7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76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76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76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76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76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76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77" style:family="paragraph" style:parent-style-name="List_20_Paragraph">
      <style:paragraph-properties fo:text-align="justify" fo:text-indent="-0.499cm" fo:line-height="100%" fo:margin-top="0.212cm" fo:margin-bottom="0.423cm" fo:margin-left="0.552cm">
        <style:tab-stops>
          <style:tab-stop style:type="left" style:leader-style="none" style:position="0cm"/>
        </style:tab-stops>
      </style:paragraph-properties>
    </style:style>
    <style:style style:name="T37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7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7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7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77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35" style:family="table-row"/>
    <style:style style:name="Cell10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8" style:family="paragraph" style:parent-style-name="Normal">
      <style:paragraph-properties fo:line-height="100%" fo:margin-bottom="0cm"/>
    </style:style>
    <style:style style:name="T37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7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7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37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0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9" style:family="paragraph" style:parent-style-name="List_20_Paragraph">
      <style:paragraph-properties fo:text-align="justify" fo:text-indent="-0.425cm" fo:line-height="100%" fo:margin-bottom="0.423cm" fo:margin-left="0.425cm">
        <style:tab-stops>
          <style:tab-stop style:type="left" style:leader-style="none" style:position="0cm"/>
        </style:tab-stops>
      </style:paragraph-properties>
    </style:style>
    <style:style style:name="T37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80" style:family="paragraph" style:parent-style-name="List_20_Paragraph">
      <style:paragraph-properties fo:text-align="justify" fo:text-indent="-0.425cm" fo:line-height="100%" fo:margin-bottom="0.423cm" fo:margin-left="0.425cm">
        <style:tab-stops>
          <style:tab-stop style:type="left" style:leader-style="none" style:position="0cm"/>
        </style:tab-stops>
      </style:paragraph-properties>
    </style:style>
    <style:style style:name="T38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81" style:family="paragraph" style:parent-style-name="List_20_Paragraph">
      <style:paragraph-properties fo:text-indent="-0.425cm" fo:line-height="100%" fo:margin-bottom="0.423cm" fo:margin-left="0.425cm">
        <style:tab-stops>
          <style:tab-stop style:type="left" style:leader-style="none" style:position="0cm"/>
        </style:tab-stops>
      </style:paragraph-properties>
    </style:style>
    <style:style style:name="T38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82" style:family="paragraph" style:parent-style-name="List_20_Paragraph">
      <style:paragraph-properties fo:text-align="justify" fo:text-indent="-0.425cm" fo:line-height="100%" fo:margin-bottom="0.423cm" fo:margin-left="0.425cm">
        <style:tab-stops>
          <style:tab-stop style:type="left" style:leader-style="none" style:position="0cm"/>
        </style:tab-stops>
      </style:paragraph-properties>
    </style:style>
    <style:style style:name="T38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0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3" style:family="paragraph" style:parent-style-name="Normal">
      <style:paragraph-properties fo:text-align="justify" fo:line-height="100%" fo:margin-top="0.212cm">
        <style:tab-stops>
          <style:tab-stop style:type="left" style:leader-style="none" style:position="0.552cm"/>
        </style:tab-stops>
      </style:paragraph-properties>
    </style:style>
    <style:style style:name="T383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383_2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384" style:family="paragraph" style:parent-style-name="List_20_Paragraph">
      <style:paragraph-properties fo:text-align="justify" fo:text-indent="-0.499cm" fo:line-height="100%" fo:margin-top="0.212cm" fo:margin-bottom="0.423cm" fo:margin-left="0.552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4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4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4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4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4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4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4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4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85" style:family="paragraph" style:parent-style-name="List_20_Paragraph">
      <style:paragraph-properties fo:text-align="justify" fo:text-indent="-0.499cm" fo:line-height="100%" fo:margin-top="0.212cm" fo:margin-bottom="0.423cm" fo:margin-left="0.552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5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5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5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5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5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5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5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5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5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5_1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5_1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5_15" style:family="text">
      <style:text-properties style:font-name="Arial" fo:font-size="10pt" style:font-name-asian="Segoe UI" style:font-size-asian="10pt" style:font-name-complex="Arial" style:font-size-complex="10pt" fo:language="en" fo:language-asian="en" fo:language-complex="ar" fo:country="GB" fo:country-asian="GB" fo:country-complex="SA"/>
    </style:style>
    <style:style style:name="T385_16" style:family="text">
      <style:text-properties style:font-name="Arial" fo:font-size="10pt" style:font-name-asian="Segoe UI" style:font-size-asian="10pt" style:font-name-complex="Arial" style:font-size-complex="10pt" fo:language="en" fo:language-asian="en" fo:language-complex="ar" fo:country="GB" fo:country-asian="GB" fo:country-complex="SA"/>
    </style:style>
    <style:style style:name="T385_17" style:family="text">
      <style:text-properties style:font-name="Arial" fo:font-size="10pt" style:font-name-asian="Segoe UI" style:font-size-asian="10pt" style:font-name-complex="Arial" style:font-size-complex="10pt" fo:language="en" fo:language-asian="en" fo:language-complex="ar" fo:country="GB" fo:country-asian="GB" fo:country-complex="SA"/>
    </style:style>
    <style:style style:name="T385_18" style:family="text">
      <style:text-properties style:font-name="Arial" fo:font-size="10pt" style:font-name-asian="Segoe UI" style:font-size-asian="10pt" style:font-name-complex="Arial" style:font-size-complex="10pt" fo:language="en" fo:language-asian="en" fo:language-complex="ar" fo:country="GB" fo:country-asian="GB" fo:country-complex="SA"/>
    </style:style>
    <style:style style:name="T385_19" style:family="text">
      <style:text-properties style:font-name="Arial" fo:font-size="10pt" style:font-name-asian="Segoe UI" style:font-size-asian="10pt" style:font-name-complex="Arial" style:font-size-complex="10pt" fo:language="en" fo:language-asian="en" fo:language-complex="ar" fo:country="GB" fo:country-asian="GB" fo:country-complex="SA"/>
    </style:style>
    <style:style style:name="T385_20" style:family="text">
      <style:text-properties style:font-name="Arial" fo:font-size="10pt" style:font-name-asian="Segoe UI" style:font-size-asian="10pt" style:font-name-complex="Arial" style:font-size-complex="10pt" fo:language="en" fo:language-asian="en" fo:language-complex="ar" fo:country="GB" fo:country-asian="GB" fo:country-complex="SA"/>
    </style:style>
    <style:style style:name="T385_2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5_2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5_2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86" style:family="paragraph" style:parent-style-name="List_20_Paragraph">
      <style:paragraph-properties fo:text-align="justify" fo:text-indent="-0.499cm" fo:line-height="100%" fo:margin-top="0.212cm" fo:margin-bottom="0.423cm" fo:margin-left="0.552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87" style:family="paragraph" style:parent-style-name="List_20_Paragraph">
      <style:paragraph-properties fo:text-align="justify" fo:text-indent="-0.499cm" fo:line-height="100%" fo:margin-top="0.212cm" fo:margin-bottom="0.423cm" fo:margin-left="0.552cm">
        <style:tab-stops>
          <style:tab-stop style:type="left" style:leader-style="none" style:position="0cm"/>
        </style:tab-stops>
      </style:paragraph-properties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7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7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7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7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7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7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7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7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7_1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7_1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36" style:family="table-row"/>
    <style:style style:name="Cell10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8" style:family="paragraph" style:parent-style-name="Normal">
      <style:paragraph-properties fo:line-height="100%" fo:margin-bottom="0cm"/>
    </style:style>
    <style:style style:name="T38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8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9" style:family="paragraph" style:parent-style-name="List_20_Paragraph">
      <style:paragraph-properties fo:text-indent="-0.425cm" fo:line-height="100%" fo:margin-bottom="0cm" fo:margin-left="0.425cm">
        <style:tab-stops>
          <style:tab-stop style:type="left" style:leader-style="none" style:position="0.25cm"/>
        </style:tab-stops>
      </style:paragraph-properties>
    </style:style>
    <style:style style:name="T38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90" style:family="paragraph" style:parent-style-name="List_20_Paragraph">
      <style:paragraph-properties fo:text-indent="-0.425cm" fo:line-height="100%" fo:margin-bottom="0cm" fo:margin-left="0.425cm">
        <style:tab-stops>
          <style:tab-stop style:type="left" style:leader-style="none" style:position="0.25cm"/>
        </style:tab-stops>
      </style:paragraph-properties>
    </style:style>
    <style:style style:name="T39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0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1" style:family="paragraph" style:parent-style-name="Normal">
      <style:paragraph-properties fo:text-align="justify" fo:line-height="100%" fo:margin-top="0.212cm"/>
    </style:style>
    <style:style style:name="T391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391_2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P392" style:family="paragraph" style:parent-style-name="List_20_Paragraph">
      <style:paragraph-properties fo:text-align="justify" fo:text-indent="-0.499cm" fo:line-height="100%" fo:margin-top="0.212cm" fo:margin-bottom="0.423cm" fo:margin-left="0.561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2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2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2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93" style:family="paragraph" style:parent-style-name="List_20_Paragraph">
      <style:paragraph-properties fo:text-align="justify" fo:text-indent="-0.524cm" fo:line-height="100%" fo:margin-bottom="0.423cm" fo:margin-left="0.552cm"/>
      <style:text-properties style:font-name="Arial" fo:font-size="12pt" style:font-name-asian="Arial" style:font-size-asian="12pt" style:font-name-complex="Times New Roman" style:font-size-complex="10pt" fo:language="en" fo:language-asian="en" fo:language-complex="ar" fo:country="GB" fo:country-asian="GB" fo:country-complex="SA"/>
    </style:style>
    <style:style style:name="T39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3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393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394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395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396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397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398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P399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00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01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02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03" style:family="paragraph" style:parent-style-name="Normal">
      <style:paragraph-properties fo:text-align="justify"/>
    </style:style>
    <style:style style:name="T403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04" style:family="paragraph" style:parent-style-name="Normal">
      <style:paragraph-properties fo:text-align="justify"/>
      <style:text-properties fo:font-size="10pt" style:font-size-asian="10pt" style:font-name-complex="Arial" style:font-size-complex="9pt"/>
    </style:style>
    <style:style style:name="P405" style:family="paragraph" style:parent-style-name="Normal">
      <style:paragraph-properties fo:text-align="justify"/>
    </style:style>
    <style:style style:name="T405_1" style:family="text">
      <style:text-properties fo:font-size="10pt" style:font-size-asian="10pt" style:font-name-complex="Arial" style:font-size-complex="9pt"/>
    </style:style>
    <style:style style:name="T405_2" style:family="text">
      <style:text-properties fo:font-size="10pt" style:font-size-asian="10pt" style:font-name-complex="Arial" style:font-size-complex="9pt" fo:font-weight="bold" style:font-weight-asian="bold" style:font-weight-complex="bold"/>
    </style:style>
    <style:style style:name="T405_3" style:family="text">
      <style:text-properties fo:font-size="10pt" style:font-size-asian="10pt" style:font-name-complex="Arial" style:font-size-complex="9pt"/>
    </style:style>
    <style:style style:name="T405_4" style:family="text">
      <style:text-properties fo:font-size="10pt" style:font-size-asian="10pt" style:font-name-complex="Arial" style:font-size-complex="9pt"/>
    </style:style>
    <style:style style:name="T405_5" style:family="text">
      <style:text-properties fo:font-size="10pt" style:font-size-asian="10pt" style:font-name-complex="Arial" style:font-size-complex="9pt"/>
    </style:style>
    <style:style style:name="T405_6" style:family="text">
      <style:text-properties fo:font-size="10pt" style:font-size-asian="10pt" style:font-name-complex="Arial" style:font-size-complex="9pt"/>
    </style:style>
    <style:style style:name="T405_7" style:family="text">
      <style:text-properties fo:font-size="10pt" style:font-size-asian="10pt" style:font-name-complex="Arial" style:font-size-complex="9pt"/>
    </style:style>
    <style:style style:name="T405_8" style:family="text">
      <style:text-properties fo:font-size="10pt" style:font-size-asian="10pt" style:font-name-complex="Arial" style:font-size-complex="9pt"/>
    </style:style>
    <style:style style:name="P406" style:family="paragraph" style:parent-style-name="Normal">
      <style:paragraph-properties fo:text-align="justify"/>
      <style:text-properties fo:font-size="10pt" style:font-size-asian="10pt" style:font-name-complex="Arial" style:font-size-complex="9pt"/>
    </style:style>
    <style:style style:name="P407" style:family="paragraph" style:parent-style-name="Normal">
      <style:paragraph-properties fo:text-align="justify"/>
    </style:style>
    <style:style style:name="T407_1" style:family="text">
      <style:text-properties fo:font-size="10pt" style:font-size-asian="10pt" style:font-name-complex="Arial" style:font-size-complex="9pt"/>
    </style:style>
    <style:style style:name="T407_2" style:family="text">
      <style:text-properties fo:font-size="10pt" style:font-size-asian="10pt" style:font-name-complex="Arial" style:font-size-complex="9pt"/>
    </style:style>
    <style:style style:name="T407_3" style:family="text">
      <style:text-properties fo:font-size="10pt" style:font-size-asian="10pt" style:font-name-complex="Arial" style:font-size-complex="9pt"/>
    </style:style>
    <style:style style:name="T407_4" style:family="text">
      <style:text-properties fo:font-size="10pt" style:font-size-asian="10pt" style:font-name-complex="Arial" style:font-size-complex="9pt"/>
    </style:style>
    <style:style style:name="T407_5" style:family="text">
      <style:text-properties fo:font-size="10pt" style:font-size-asian="10pt" style:font-name-complex="Arial" style:font-size-complex="9pt"/>
    </style:style>
    <style:style style:name="T407_6" style:family="text">
      <style:text-properties fo:font-size="10pt" style:font-size-asian="10pt" style:font-name-complex="Arial" style:font-size-complex="9pt"/>
    </style:style>
    <style:style style:name="T407_7" style:family="text">
      <style:text-properties fo:font-size="10pt" style:font-size-asian="10pt" style:font-name-complex="Arial" style:font-size-complex="9pt"/>
    </style:style>
    <style:style style:name="T407_8" style:family="text">
      <style:text-properties fo:font-size="10pt" style:font-size-asian="10pt" style:font-name-complex="Arial" style:font-size-complex="9pt"/>
    </style:style>
    <style:style style:name="T407_9" style:family="text">
      <style:text-properties fo:font-size="10pt" style:font-size-asian="10pt" style:font-name-complex="Arial" style:font-size-complex="9pt"/>
    </style:style>
    <style:style style:name="P408" style:family="paragraph" style:parent-style-name="Normal">
      <style:paragraph-properties fo:text-align="justify"/>
      <style:text-properties fo:font-size="10pt" style:font-size-asian="10pt" style:font-name-complex="Arial" style:font-size-complex="9pt"/>
    </style:style>
    <style:style style:name="P409" style:family="paragraph" style:parent-style-name="Normal">
      <style:paragraph-properties fo:text-align="justify"/>
    </style:style>
    <style:style style:name="T409_1" style:family="text">
      <style:text-properties fo:font-size="10pt" style:font-size-asian="10pt" style:font-name-complex="Arial" style:font-size-complex="9pt"/>
    </style:style>
    <style:style style:name="T409_2" style:family="text">
      <style:text-properties fo:font-size="10pt" style:font-size-asian="10pt" style:font-name-complex="Arial" style:font-size-complex="9pt"/>
    </style:style>
    <style:style style:name="T409_3" style:family="text">
      <style:text-properties fo:font-size="10pt" style:font-size-asian="10pt" style:font-name-complex="Arial" style:font-size-complex="9pt"/>
    </style:style>
    <style:style style:name="T409_4" style:family="text">
      <style:text-properties fo:font-size="10pt" style:font-size-asian="10pt" style:font-name-complex="Arial" style:font-size-complex="9pt"/>
    </style:style>
    <style:style style:name="T409_5" style:family="text">
      <style:text-properties fo:font-size="10pt" style:font-size-asian="10pt" style:font-name-complex="Arial" style:font-size-complex="9pt"/>
    </style:style>
    <style:style style:name="T409_6" style:family="text">
      <style:text-properties fo:font-size="10pt" style:font-size-asian="10pt" style:font-name-complex="Arial" style:font-size-complex="9pt"/>
    </style:style>
    <style:style style:name="T409_7" style:family="text">
      <style:text-properties fo:font-size="10pt" style:font-size-asian="10pt" style:font-name-complex="Arial" style:font-size-complex="9pt"/>
    </style:style>
    <style:style style:name="T409_8" style:family="text">
      <style:text-properties fo:font-size="10pt" style:font-size-asian="10pt" style:font-name-complex="Arial" style:font-size-complex="9pt"/>
    </style:style>
    <style:style style:name="T409_9" style:family="text">
      <style:text-properties fo:font-size="10pt" style:font-size-asian="10pt" style:font-name-complex="Arial" style:font-size-complex="9pt"/>
    </style:style>
    <style:style style:name="T409_10" style:family="text">
      <style:text-properties fo:font-size="10pt" style:font-size-asian="10pt" style:font-name-complex="Arial" style:font-size-complex="9pt"/>
    </style:style>
    <style:style style:name="T409_11" style:family="text">
      <style:text-properties fo:font-size="10pt" style:font-size-asian="10pt" style:font-name-complex="Arial" style:font-size-complex="9pt"/>
    </style:style>
    <style:style style:name="T409_12" style:family="text">
      <style:text-properties fo:font-size="10pt" style:font-size-asian="10pt" style:font-name-complex="Arial" style:font-size-complex="9pt"/>
    </style:style>
    <style:style style:name="T409_13" style:family="text">
      <style:text-properties fo:font-size="10pt" style:font-size-asian="10pt" style:font-name-complex="Arial" style:font-size-complex="9pt"/>
    </style:style>
    <style:style style:name="T409_14" style:family="text">
      <style:text-properties fo:font-size="10pt" style:font-size-asian="10pt" style:font-name-complex="Arial" style:font-size-complex="9pt"/>
    </style:style>
    <style:style style:name="T409_15" style:family="text">
      <style:text-properties fo:font-size="10pt" style:font-size-asian="10pt" style:font-name-complex="Arial" style:font-size-complex="9pt"/>
    </style:style>
    <style:style style:name="T409_16" style:family="text">
      <style:text-properties fo:font-size="10pt" style:font-size-asian="10pt" style:font-name-complex="Arial" style:font-size-complex="9pt"/>
    </style:style>
    <style:style style:name="T409_17" style:family="text">
      <style:text-properties fo:font-size="10pt" style:font-size-asian="10pt" style:font-name-complex="Arial" style:font-size-complex="9pt"/>
    </style:style>
    <style:style style:name="T409_18" style:family="text">
      <style:text-properties fo:font-size="10pt" style:font-size-asian="10pt" style:font-name-complex="Arial" style:font-size-complex="9pt"/>
    </style:style>
    <style:style style:name="T409_19" style:family="text">
      <style:text-properties fo:font-size="10pt" style:font-size-asian="10pt" style:font-name-complex="Arial" style:font-size-complex="9pt"/>
    </style:style>
    <style:style style:name="T409_20" style:family="text">
      <style:text-properties fo:font-size="10pt" style:font-size-asian="10pt" style:font-name-complex="Arial" style:font-size-complex="9pt"/>
    </style:style>
    <style:style style:name="T409_21" style:family="text">
      <style:text-properties fo:font-size="10pt" style:font-size-asian="10pt" style:font-name-complex="Arial" style:font-size-complex="9pt"/>
    </style:style>
    <style:style style:name="T409_22" style:family="text">
      <style:text-properties fo:font-size="10pt" style:font-size-asian="10pt" style:font-name-complex="Arial" style:font-size-complex="9pt"/>
    </style:style>
    <style:style style:name="T409_23" style:family="text">
      <style:text-properties fo:font-size="10pt" style:font-size-asian="10pt" style:font-name-complex="Arial" style:font-size-complex="9pt"/>
    </style:style>
    <style:style style:name="T409_24" style:family="text">
      <style:text-properties fo:font-size="10pt" style:font-size-asian="10pt" style:font-name-complex="Arial" style:font-size-complex="9pt"/>
    </style:style>
    <style:style style:name="T409_25" style:family="text">
      <style:text-properties fo:font-size="10pt" style:font-size-asian="10pt" style:font-name-complex="Arial" style:font-size-complex="9pt"/>
    </style:style>
    <style:style style:name="T409_26" style:family="text">
      <style:text-properties fo:font-size="10pt" style:font-size-asian="10pt" style:font-name-complex="Arial" style:font-size-complex="9pt"/>
    </style:style>
    <style:style style:name="T409_27" style:family="text">
      <style:text-properties fo:font-size="10pt" style:font-size-asian="10pt" style:font-name-complex="Arial" style:font-size-complex="9pt"/>
    </style:style>
    <style:style style:name="T409_28" style:family="text">
      <style:text-properties fo:font-size="10pt" style:font-size-asian="10pt" style:font-name-complex="Arial" style:font-size-complex="9pt"/>
    </style:style>
    <style:style style:name="T409_29" style:family="text">
      <style:text-properties fo:font-size="10pt" style:font-size-asian="10pt" style:font-name-complex="Arial" style:font-size-complex="9pt"/>
    </style:style>
    <style:style style:name="T409_30" style:family="text">
      <style:text-properties fo:font-size="10pt" style:font-size-asian="10pt" style:font-name-complex="Arial" style:font-size-complex="9pt"/>
    </style:style>
    <style:style style:name="T409_31" style:family="text">
      <style:text-properties fo:font-size="10pt" style:font-size-asian="10pt" style:font-name-complex="Arial" style:font-size-complex="9pt"/>
    </style:style>
    <style:style style:name="T409_32" style:family="text">
      <style:text-properties fo:font-size="10pt" style:font-size-asian="10pt" style:font-name-complex="Arial" style:font-size-complex="9pt"/>
    </style:style>
    <style:style style:name="T409_33" style:family="text">
      <style:text-properties fo:font-size="10pt" style:font-size-asian="10pt" style:font-name-complex="Arial" style:font-size-complex="9pt"/>
    </style:style>
    <style:style style:name="T409_34" style:family="text">
      <style:text-properties fo:font-size="10pt" style:font-size-asian="10pt" style:font-name-complex="Arial" style:font-size-complex="9pt"/>
    </style:style>
    <style:style style:name="T409_35" style:family="text">
      <style:text-properties fo:font-size="10pt" style:font-size-asian="10pt" style:font-name-complex="Arial" style:font-size-complex="9pt"/>
    </style:style>
    <style:style style:name="T409_36" style:family="text">
      <style:text-properties fo:font-size="10pt" style:font-size-asian="10pt" style:font-name-complex="Arial" style:font-size-complex="9pt"/>
    </style:style>
    <style:style style:name="T409_37" style:family="text">
      <style:text-properties fo:font-size="10pt" style:font-size-asian="10pt" style:font-name-complex="Arial" style:font-size-complex="9pt"/>
    </style:style>
    <style:style style:name="T409_38" style:family="text">
      <style:text-properties fo:font-size="10pt" style:font-size-asian="10pt" style:font-name-complex="Arial" style:font-size-complex="9pt"/>
    </style:style>
    <style:style style:name="T409_39" style:family="text">
      <style:text-properties fo:font-size="10pt" style:font-size-asian="10pt" style:font-name-complex="Arial" style:font-size-complex="9pt"/>
    </style:style>
    <style:style style:name="T409_40" style:family="text">
      <style:text-properties fo:font-size="10pt" style:font-size-asian="10pt" style:font-name-complex="Arial" style:font-size-complex="9pt"/>
    </style:style>
    <style:style style:name="T409_41" style:family="text">
      <style:text-properties fo:font-size="10pt" style:font-size-asian="10pt" style:font-name-complex="Arial" style:font-size-complex="9pt"/>
    </style:style>
    <style:style style:name="P410" style:family="paragraph" style:parent-style-name="Normal">
      <style:paragraph-properties fo:text-align="justify"/>
      <style:text-properties fo:font-size="10pt" style:font-size-asian="10pt" style:font-name-complex="Arial" style:font-size-complex="9pt"/>
    </style:style>
    <style:style style:name="P411" style:family="paragraph" style:parent-style-name="Normal">
      <style:paragraph-properties fo:text-align="justify"/>
    </style:style>
    <style:style style:name="T411_1" style:family="text">
      <style:text-properties fo:font-size="10pt" style:font-size-asian="10pt" style:font-name-complex="Arial" style:font-size-complex="9pt"/>
    </style:style>
    <style:style style:name="T411_2" style:family="text">
      <style:text-properties fo:font-size="10pt" style:font-size-asian="10pt" style:font-name-complex="Arial" style:font-size-complex="9pt"/>
    </style:style>
    <style:style style:name="T411_3" style:family="text">
      <style:text-properties fo:font-size="10pt" style:font-size-asian="10pt" style:font-name-complex="Arial" style:font-size-complex="9pt"/>
    </style:style>
    <style:style style:name="T411_4" style:family="text">
      <style:text-properties fo:font-size="10pt" style:font-size-asian="10pt" style:font-name-complex="Arial" style:font-size-complex="9pt"/>
    </style:style>
    <style:style style:name="T411_5" style:family="text">
      <style:text-properties fo:font-size="10pt" style:font-size-asian="10pt" style:font-name-complex="Arial" style:font-size-complex="9pt"/>
    </style:style>
    <style:style style:name="T411_6" style:family="text">
      <style:text-properties fo:font-size="10pt" style:font-size-asian="10pt" style:font-name-complex="Arial" style:font-size-complex="9pt"/>
    </style:style>
    <style:style style:name="T411_7" style:family="text">
      <style:text-properties fo:font-size="10pt" style:font-size-asian="10pt" style:font-name-complex="Arial" style:font-size-complex="9pt"/>
    </style:style>
    <style:style style:name="T411_8" style:family="text">
      <style:text-properties fo:font-size="10pt" style:font-size-asian="10pt" style:font-name-complex="Arial" style:font-size-complex="9pt"/>
    </style:style>
    <style:style style:name="P412" style:family="paragraph" style:parent-style-name="Normal">
      <style:paragraph-properties fo:text-align="justify"/>
      <style:text-properties fo:font-size="11pt" style:font-size-asian="11pt" style:font-name-complex="Arial" style:font-size-complex="10pt"/>
    </style:style>
    <style:style style:name="P413" style:family="paragraph" style:parent-style-name="Normal">
      <style:paragraph-properties fo:text-align="justify"/>
    </style:style>
    <style:style style:name="T413_1" style:family="text">
      <style:text-properties fo:font-size="11pt" style:font-size-asian="11pt" style:font-size-complex="11pt" fo:font-weight="bold" style:font-weight-asian="bold"/>
    </style:style>
    <style:style style:name="T413_2" style:family="text">
      <style:text-properties fo:font-size="11pt" style:font-size-asian="11pt" style:font-size-complex="11pt" fo:font-weight="bold" style:font-weight-asian="bold"/>
    </style:style>
    <style:style style:name="P414" style:family="paragraph" style:parent-style-name="Normal">
      <style:paragraph-properties fo:text-align="justify"/>
    </style:style>
    <style:style style:name="T414_1" style:family="text">
      <style:text-properties fo:font-size="10pt" style:font-size-asian="10pt" style:font-name-complex="Arial" style:font-size-complex="9pt"/>
    </style:style>
    <style:style style:name="T414_2" style:family="text">
      <style:text-properties fo:font-size="10pt" style:font-size-asian="10pt" style:font-name-complex="Arial" style:font-size-complex="9pt"/>
    </style:style>
    <style:style style:name="T414_3" style:family="text">
      <style:text-properties fo:font-size="10pt" style:font-size-asian="10pt" style:font-name-complex="Arial" style:font-size-complex="9pt"/>
    </style:style>
    <style:style style:name="T414_4" style:family="text">
      <style:text-properties fo:font-size="10pt" style:font-size-asian="10pt" style:font-name-complex="Arial" style:font-size-complex="9pt"/>
    </style:style>
    <style:style style:name="T414_5" style:family="text">
      <style:text-properties fo:font-size="10pt" style:font-size-asian="10pt" style:font-name-complex="Arial" style:font-size-complex="9pt"/>
    </style:style>
    <style:style style:name="T414_6" style:family="text">
      <style:text-properties fo:font-size="10pt" style:font-size-asian="10pt" style:font-name-complex="Arial" style:font-size-complex="9pt"/>
    </style:style>
    <style:style style:name="T414_7" style:family="text">
      <style:text-properties fo:font-size="10pt" style:font-size-asian="10pt" style:font-name-complex="Arial" style:font-size-complex="10pt"/>
    </style:style>
    <style:style style:name="T414_8" style:family="text">
      <style:text-properties fo:font-size="10pt" style:font-size-asian="10pt" style:font-name-complex="Arial" style:font-size-complex="10pt"/>
    </style:style>
    <style:style style:name="T414_9" style:family="text">
      <style:text-properties fo:font-size="10pt" style:font-size-asian="10pt" style:font-name-complex="Arial" style:font-size-complex="10pt"/>
    </style:style>
    <style:style style:name="P415" style:family="paragraph" style:parent-style-name="Normal">
      <style:text-properties fo:font-size="10pt" style:font-size-asian="10pt" style:font-name-complex="Arial" style:font-size-complex="10pt"/>
    </style:style>
    <style:style style:name="P416" style:family="paragraph" style:parent-style-name="Normal">
      <style:paragraph-properties fo:text-align="justify"/>
    </style:style>
    <style:style style:name="T416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417" style:family="paragraph" style:parent-style-name="Normal">
      <style:paragraph-properties fo:text-align="justify"/>
      <style:text-properties fo:font-size="11pt" style:font-size-asian="11pt" style:font-name-complex="Arial" style:font-size-complex="11pt" fo:font-weight="bold" style:font-weight-asian="bold"/>
    </style:style>
    <style:style style:name="Table10" style:family="table">
      <style:table-properties table:align="left" style:width="17.254cm" fo:margin-left="-0.51cm"/>
    </style:style>
    <style:style style:name="Column35" style:family="table-column">
      <style:table-column-properties style:column-width="5.752cm"/>
    </style:style>
    <style:style style:name="Column36" style:family="table-column">
      <style:table-column-properties style:column-width="11.502cm"/>
    </style:style>
    <style:style style:name="Row37" style:family="table-row">
      <style:table-row-properties style:min-row-height="0.407cm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8" style:family="paragraph" style:parent-style-name="Normal">
      <style:paragraph-properties fo:line-height="100%" fo:margin-bottom="0cm"/>
    </style:style>
    <style:style style:name="T41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9" style:family="paragraph" style:parent-style-name="Normal">
      <style:paragraph-properties fo:line-height="100%" fo:margin-bottom="0cm"/>
    </style:style>
    <style:style style:name="T41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38" style:family="table-row">
      <style:table-row-properties style:min-row-height="1.774cm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0" style:family="paragraph" style:parent-style-name="Normal">
      <style:paragraph-properties fo:text-align="justify" fo:line-height="100%" fo:margin-bottom="0.212cm"/>
    </style:style>
    <style:style style:name="T420_1" style:family="text">
      <style:text-properties style:font-name="Arial" fo:font-size="10pt" style:font-name-asian="Segoe UI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1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1" style:family="paragraph" style:parent-style-name="Normal">
      <style:paragraph-properties fo:text-align="justify" fo:line-height="100%" fo:margin-bottom="0cm"/>
    </style:style>
    <style:style style:name="T42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21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21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21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21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39" style:family="table-row">
      <style:table-row-properties style:min-row-height="1.427cm"/>
    </style:style>
    <style:style style:name="Cell1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2" style:family="paragraph" style:parent-style-name="Normal">
      <style:paragraph-properties fo:text-align="justify" fo:line-height="100%" fo:margin-bottom="0.212cm"/>
    </style:style>
    <style:style style:name="T422_1" style:family="text">
      <style:text-properties style:font-name="Arial" fo:font-size="10pt" style:font-name-asian="Arial" style:font-size-asian="10pt" style:font-name-complex="Arial" style:font-size-complex="12pt" fo:language="en" fo:language-asian="en" fo:language-complex="ar" fo:country="GB" fo:country-asian="GB" fo:country-complex="SA"/>
    </style:style>
    <style:style style:name="Cell1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3" style:family="paragraph" style:parent-style-name="Normal">
      <style:paragraph-properties fo:text-align="justify" fo:line-height="100%" fo:margin-bottom="0cm"/>
    </style:style>
    <style:style style:name="T42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423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23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23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23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23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23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23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23_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23_10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423_1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424" style:family="paragraph" style:parent-style-name="Normal">
      <style:text-properties fo:font-size="11pt" style:font-size-asian="11pt" style:font-size-complex="11pt" fo:font-weight="bold" style:font-weight-asian="bold"/>
    </style:style>
    <style:style style:name="P425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426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427" style:family="paragraph" style:parent-style-name="Normal"/>
    <style:style style:name="T427_1" style:family="text">
      <style:text-properties fo:font-size="11pt" style:font-size-asian="11pt" style:font-size-complex="11pt" fo:font-weight="bold" style:font-weight-asian="bold" style:font-weight-complex="bold"/>
    </style:style>
    <style:style style:name="P428" style:family="paragraph" style:parent-style-name="Normal">
      <style:paragraph-properties fo:margin-bottom="0.212cm"/>
      <style:text-properties fo:font-size="10pt" style:font-size-asian="10pt" style:font-size-complex="10pt" fo:font-weight="bold" style:font-weight-asian="bold" style:font-weight-complex="bold"/>
    </style:style>
    <style:style style:name="P429" style:family="paragraph" style:parent-style-name="List_20_Paragraph">
      <style:paragraph-properties fo:text-align="justify" fo:margin-bottom="0.212cm"/>
      <style:text-properties fo:font-size="10pt" style:font-size-asian="10pt"/>
    </style:style>
    <style:style style:name="T429_1" style:family="text">
      <style:text-properties fo:font-size="10pt" style:font-size-asian="10pt" fo:font-weight="bold" style:font-weight-asian="bold" style:font-weight-complex="bold"/>
    </style:style>
    <style:style style:name="T429_2" style:family="text">
      <style:text-properties fo:font-size="10pt" style:font-size-asian="10pt"/>
    </style:style>
    <style:style style:name="T429_3" style:family="text">
      <style:text-properties fo:font-size="10pt" style:font-size-asian="10pt"/>
    </style:style>
    <style:style style:name="T429_4" style:family="text">
      <style:text-properties fo:font-size="10pt" style:font-size-asian="10pt"/>
    </style:style>
    <style:style style:name="T429_5" style:family="text">
      <style:text-properties fo:font-size="10pt" style:font-size-asian="10pt"/>
    </style:style>
    <style:style style:name="T429_6" style:family="text">
      <style:text-properties fo:font-size="10pt" style:font-size-asian="10pt"/>
    </style:style>
    <style:style style:name="T429_7" style:family="text">
      <style:text-properties fo:font-size="10pt" style:font-size-asian="10pt"/>
    </style:style>
    <style:style style:name="T429_8" style:family="text">
      <style:text-properties fo:font-size="10pt" style:font-size-asian="10pt"/>
    </style:style>
    <style:style style:name="T429_9" style:family="text">
      <style:text-properties fo:font-size="10pt" style:font-size-asian="10pt"/>
    </style:style>
    <style:style style:name="T429_10" style:family="text">
      <style:text-properties fo:font-size="10pt" style:font-size-asian="10pt"/>
    </style:style>
    <style:style style:name="T429_11" style:family="text">
      <style:text-properties fo:font-size="10pt" style:font-size-asian="10pt"/>
    </style:style>
    <style:style style:name="T429_12" style:family="text">
      <style:text-properties fo:font-size="10pt" style:font-size-asian="10pt"/>
    </style:style>
    <style:style style:name="T429_13" style:family="text">
      <style:text-properties fo:font-size="10pt" style:font-size-asian="10pt"/>
    </style:style>
    <style:style style:name="T429_14" style:family="text">
      <style:text-properties fo:font-size="10pt" style:font-size-asian="10pt"/>
    </style:style>
    <style:style style:name="T429_15" style:family="text">
      <style:text-properties fo:font-size="10pt" style:font-size-asian="10pt"/>
    </style:style>
    <style:style style:name="T429_16" style:family="text">
      <style:text-properties fo:font-size="10pt" style:font-size-asian="10pt"/>
    </style:style>
    <style:style style:name="T429_17" style:family="text">
      <style:text-properties fo:font-size="10pt" style:font-size-asian="10pt"/>
    </style:style>
    <style:style style:name="T429_18" style:family="text">
      <style:text-properties fo:font-size="10pt" style:font-size-asian="10pt"/>
    </style:style>
    <style:style style:name="T429_19" style:family="text">
      <style:text-properties fo:font-size="10pt" style:font-size-asian="10pt"/>
    </style:style>
    <style:style style:name="T429_20" style:family="text">
      <style:text-properties fo:font-size="10pt" style:font-size-asian="10pt"/>
    </style:style>
    <style:style style:name="P430" style:family="paragraph" style:parent-style-name="List_20_Paragraph">
      <style:paragraph-properties fo:text-align="justify" fo:margin-bottom="0.212cm"/>
      <style:text-properties fo:font-size="10pt" style:font-size-asian="10pt"/>
    </style:style>
    <style:style style:name="P431" style:family="paragraph" style:parent-style-name="List_20_Paragraph">
      <style:paragraph-properties fo:text-align="justify" fo:margin-bottom="0.212cm"/>
      <style:text-properties fo:font-size="10pt" style:font-size-asian="10pt"/>
    </style:style>
    <style:style style:name="T431_1" style:family="text">
      <style:text-properties fo:font-size="10pt" style:font-size-asian="10pt" fo:font-weight="bold" style:font-weight-asian="bold" style:font-weight-complex="bold"/>
    </style:style>
    <style:style style:name="T431_2" style:family="text">
      <style:text-properties fo:font-size="10pt" style:font-size-asian="10pt"/>
    </style:style>
    <style:style style:name="T431_3" style:family="text">
      <style:text-properties fo:font-size="10pt" style:font-size-asian="10pt"/>
    </style:style>
    <style:style style:name="T431_4" style:family="text">
      <style:text-properties fo:font-size="10pt" style:font-size-asian="10pt"/>
    </style:style>
    <style:style style:name="T431_5" style:family="text">
      <style:text-properties fo:font-size="10pt" style:font-size-asian="10pt"/>
    </style:style>
    <style:style style:name="T431_6" style:family="text">
      <style:text-properties fo:font-size="10pt" style:font-size-asian="10pt"/>
    </style:style>
    <style:style style:name="T431_7" style:family="text">
      <style:text-properties fo:font-size="10pt" style:font-size-asian="10pt"/>
    </style:style>
    <style:style style:name="T431_8" style:family="text">
      <style:text-properties fo:font-size="10pt" style:font-size-asian="10pt"/>
    </style:style>
    <style:style style:name="T431_9" style:family="text">
      <style:text-properties fo:font-size="10pt" style:font-size-asian="10pt"/>
    </style:style>
    <style:style style:name="T431_10" style:family="text">
      <style:text-properties fo:font-size="10pt" style:font-size-asian="10pt"/>
    </style:style>
    <style:style style:name="P432" style:family="paragraph" style:parent-style-name="List_20_Paragraph">
      <style:paragraph-properties fo:text-align="justify" fo:margin-bottom="0.212cm"/>
      <style:text-properties fo:font-size="10pt" style:font-size-asian="10pt"/>
    </style:style>
    <style:style style:name="P433" style:family="paragraph" style:parent-style-name="List_20_Paragraph">
      <style:paragraph-properties fo:text-align="justify" fo:margin-bottom="0.212cm"/>
      <style:text-properties fo:font-size="10pt" style:font-size-asian="10pt"/>
    </style:style>
    <style:style style:name="T433_1" style:family="text">
      <style:text-properties fo:font-size="10pt" style:font-size-asian="10pt" fo:font-weight="bold" style:font-weight-asian="bold" style:font-weight-complex="bold"/>
    </style:style>
    <style:style style:name="T433_2" style:family="text">
      <style:text-properties fo:font-size="10pt" style:font-size-asian="10pt"/>
    </style:style>
    <style:style style:name="T433_3" style:family="text">
      <style:text-properties fo:font-size="10pt" style:font-size-asian="10pt"/>
    </style:style>
    <style:style style:name="T433_4" style:family="text">
      <style:text-properties fo:font-size="10pt" style:font-size-asian="10pt"/>
    </style:style>
    <style:style style:name="T433_5" style:family="text">
      <style:text-properties fo:font-size="10pt" style:font-size-asian="10pt"/>
    </style:style>
    <style:style style:name="T433_6" style:family="text">
      <style:text-properties fo:font-size="10pt" style:font-size-asian="10pt"/>
    </style:style>
    <style:style style:name="T433_7" style:family="text">
      <style:text-properties fo:font-size="10pt" style:font-size-asian="10pt"/>
    </style:style>
    <style:style style:name="T433_8" style:family="text">
      <style:text-properties fo:font-size="10pt" style:font-size-asian="10pt"/>
    </style:style>
    <style:style style:name="T433_9" style:family="text">
      <style:text-properties fo:font-size="10pt" style:font-size-asian="10pt"/>
    </style:style>
    <style:style style:name="T433_10" style:family="text">
      <style:text-properties fo:font-size="10pt" style:font-size-asian="10pt"/>
    </style:style>
    <style:style style:name="T433_11" style:family="text">
      <style:text-properties fo:font-size="10pt" style:font-size-asian="10pt"/>
    </style:style>
    <style:style style:name="P434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435" style:family="paragraph" style:parent-style-name="Normal">
      <style:paragraph-properties fo:text-align="justify"/>
    </style:style>
    <style:style style:name="T435_1" style:family="text">
      <style:text-properties fo:font-size="11pt" style:font-size-asian="11pt" style:font-size-complex="11pt" fo:font-weight="bold" style:font-weight-asian="bold" style:font-weight-complex="bold"/>
    </style:style>
    <style:style style:name="P436" style:family="paragraph" style:parent-style-name="List_20_Paragraph">
      <style:paragraph-properties fo:text-align="justify"/>
      <style:text-properties fo:font-size="10pt" style:font-size-asian="10pt"/>
    </style:style>
    <style:style style:name="P437" style:family="paragraph" style:parent-style-name="List_20_Paragraph">
      <style:paragraph-properties fo:text-align="justify"/>
      <style:text-properties fo:font-size="10pt" style:font-size-asian="10pt"/>
    </style:style>
    <style:style style:name="T437_1" style:family="text">
      <style:text-properties fo:font-size="10pt" style:font-size-asian="10pt"/>
    </style:style>
    <style:style style:name="T437_2" style:family="text">
      <style:text-properties fo:font-size="10pt" style:font-size-asian="10pt"/>
    </style:style>
    <style:style style:name="T437_3" style:family="text">
      <style:text-properties fo:font-size="10pt" style:font-size-asian="10pt"/>
    </style:style>
    <style:style style:name="T437_4" style:family="text">
      <style:text-properties fo:font-size="10pt" style:font-size-asian="10pt"/>
    </style:style>
    <style:style style:name="T437_5" style:family="text">
      <style:text-properties fo:font-size="10pt" style:font-size-asian="10pt"/>
    </style:style>
    <style:style style:name="P438" style:family="paragraph" style:parent-style-name="List_20_Paragraph">
      <style:paragraph-properties fo:text-align="justify"/>
      <style:text-properties fo:font-size="10pt" style:font-size-asian="10pt"/>
    </style:style>
    <style:style style:name="P439" style:family="paragraph" style:parent-style-name="List_20_Paragraph">
      <style:paragraph-properties fo:text-align="justify"/>
      <style:text-properties fo:font-size="10pt" style:font-size-asian="10pt"/>
    </style:style>
    <style:style style:name="T439_1" style:family="text">
      <style:text-properties fo:font-size="10pt" style:font-size-asian="10pt"/>
    </style:style>
    <style:style style:name="T439_2" style:family="text">
      <style:text-properties fo:font-size="10pt" style:font-size-asian="10pt"/>
    </style:style>
    <style:style style:name="T439_3" style:family="text">
      <style:text-properties fo:font-size="10pt" style:font-size-asian="10pt"/>
    </style:style>
    <style:style style:name="T439_4" style:family="text">
      <style:text-properties fo:font-size="10pt" style:font-size-asian="10pt"/>
    </style:style>
    <style:style style:name="T439_5" style:family="text">
      <style:text-properties fo:font-size="10pt" style:font-size-asian="10pt"/>
    </style:style>
    <style:style style:name="T439_6" style:family="text">
      <style:text-properties fo:font-size="10pt" style:font-size-asian="10pt"/>
    </style:style>
    <style:style style:name="T439_7" style:family="text">
      <style:text-properties fo:font-size="10pt" style:font-size-asian="10pt"/>
    </style:style>
    <style:style style:name="T439_8" style:family="text">
      <style:text-properties fo:font-size="10pt" style:font-size-asian="10pt"/>
    </style:style>
    <style:style style:name="T439_9" style:family="text">
      <style:text-properties fo:font-size="10pt" style:font-size-asian="10pt"/>
    </style:style>
    <style:style style:name="T439_10" style:family="text">
      <style:text-properties fo:font-size="10pt" style:font-size-asian="10pt"/>
    </style:style>
    <style:style style:name="T439_11" style:family="text">
      <style:text-properties fo:font-size="10pt" style:font-size-asian="10pt"/>
    </style:style>
    <style:style style:name="T439_12" style:family="text">
      <style:text-properties fo:font-size="10pt" style:font-size-asian="10pt"/>
    </style:style>
    <style:style style:name="P440" style:family="paragraph" style:parent-style-name="List_20_Paragraph">
      <style:paragraph-properties fo:text-align="justify"/>
      <style:text-properties fo:font-size="10pt" style:font-size-asian="10pt"/>
    </style:style>
    <style:style style:name="P441" style:family="paragraph" style:parent-style-name="List_20_Paragraph">
      <style:paragraph-properties fo:text-align="justify"/>
      <style:text-properties fo:font-size="10pt" style:font-size-asian="10pt"/>
    </style:style>
    <style:style style:name="T441_1" style:family="text">
      <style:text-properties fo:font-size="10pt" style:font-size-asian="10pt" style:font-name-complex="Arial"/>
    </style:style>
    <style:style style:name="T441_2" style:family="text">
      <style:text-properties fo:font-size="10pt" style:font-size-asian="10pt" style:font-name-complex="Arial"/>
    </style:style>
    <style:style style:name="T441_3" style:family="text">
      <style:text-properties fo:font-size="10pt" style:font-size-asian="10pt" style:font-name-complex="Arial"/>
    </style:style>
    <style:style style:name="T441_4" style:family="text">
      <style:text-properties fo:font-size="10pt" style:font-size-asian="10pt" style:font-name-complex="Arial"/>
    </style:style>
    <style:style style:name="T441_5" style:family="text">
      <style:text-properties fo:font-size="10pt" style:font-size-asian="10pt" style:font-name-complex="Arial"/>
    </style:style>
    <style:style style:name="T441_6" style:family="text">
      <style:text-properties fo:font-size="10pt" style:font-size-asian="10pt" style:font-name-complex="Arial"/>
    </style:style>
    <style:style style:name="T441_7" style:family="text">
      <style:text-properties fo:font-size="10pt" style:font-size-asian="10pt" style:font-name-complex="Arial"/>
    </style:style>
    <style:style style:name="T441_8" style:family="text">
      <style:text-properties fo:font-size="10pt" style:font-size-asian="10pt" style:font-name-complex="Arial"/>
    </style:style>
    <style:style style:name="T441_9" style:family="text">
      <style:text-properties fo:font-size="10pt" style:font-size-asian="10pt" style:font-name-complex="Arial"/>
    </style:style>
    <style:style style:name="T441_10" style:family="text">
      <style:text-properties fo:font-size="10pt" style:font-size-asian="10pt" style:font-name-complex="Arial"/>
    </style:style>
    <style:style style:name="T441_11" style:family="text">
      <style:text-properties fo:font-size="10pt" style:font-size-asian="10pt" style:font-name-complex="Arial"/>
    </style:style>
    <style:style style:name="P442" style:family="paragraph" style:parent-style-name="List_20_Paragraph">
      <style:text-properties fo:font-size="10pt" style:font-size-asian="10pt" style:font-name-complex="Arial"/>
    </style:style>
    <style:style style:name="P443" style:family="paragraph" style:parent-style-name="List_20_Paragraph">
      <style:paragraph-properties fo:text-align="justify"/>
      <style:text-properties fo:font-size="10pt" style:font-size-asian="10pt"/>
    </style:style>
    <style:style style:name="T443_1" style:family="text">
      <style:text-properties fo:font-size="10pt" style:font-size-asian="10pt"/>
    </style:style>
    <style:style style:name="T443_2" style:family="text">
      <style:text-properties fo:font-size="10pt" style:font-size-asian="10pt"/>
    </style:style>
    <style:style style:name="T443_3" style:family="text">
      <style:text-properties fo:font-size="10pt" style:font-size-asian="10pt"/>
    </style:style>
    <style:style style:name="T443_4" style:family="text">
      <style:text-properties fo:font-size="10pt" style:font-size-asian="10pt"/>
    </style:style>
    <style:style style:name="T443_5" style:family="text">
      <style:text-properties fo:font-size="10pt" style:font-size-asian="10pt"/>
    </style:style>
    <style:style style:name="T443_6" style:family="text">
      <style:text-properties fo:font-size="10pt" style:font-size-asian="10pt"/>
    </style:style>
    <style:style style:name="T443_7" style:family="text">
      <style:text-properties fo:font-size="10pt" style:font-size-asian="10pt"/>
    </style:style>
    <style:style style:name="T443_8" style:family="text">
      <style:text-properties fo:font-size="10pt" style:font-size-asian="10pt"/>
    </style:style>
    <style:style style:name="T443_9" style:family="text">
      <style:text-properties fo:font-size="10pt" style:font-size-asian="10pt"/>
    </style:style>
    <style:style style:name="P444" style:family="paragraph" style:parent-style-name="Normal">
      <style:text-properties fo:font-size="10pt" style:font-size-asian="10pt" style:font-size-complex="11pt"/>
    </style:style>
    <style:style style:name="P445" style:family="paragraph" style:parent-style-name="Normal">
      <style:text-properties fo:font-size="10pt" style:font-size-asian="10pt" style:font-size-complex="11pt"/>
    </style:style>
    <style:style style:name="P446" style:family="paragraph" style:parent-style-name="Normal">
      <style:text-properties fo:font-size="10pt" style:font-size-asian="10pt" style:font-size-complex="11pt"/>
    </style:style>
    <style:style style:name="P447" style:family="paragraph" style:parent-style-name="Normal">
      <style:text-properties fo:font-size="10pt" style:font-size-asian="10pt" style:font-size-complex="11pt"/>
    </style:style>
    <style:style style:name="P448" style:family="paragraph" style:parent-style-name="Normal">
      <style:text-properties fo:font-size="10pt" style:font-size-asian="10pt" style:font-size-complex="11pt"/>
    </style:style>
    <style:style style:name="P449" style:family="paragraph" style:parent-style-name="Normal">
      <style:text-properties fo:font-size="10pt" style:font-size-asian="10pt" style:font-size-complex="11pt"/>
    </style:style>
    <style:style style:name="S2" style:family="section" style:master-page-name="MasterPage1">
      <style:section-properties text:dont-balance-text-columns="false">
        <style:columns fo:column-count="0" fo:column-gap="1.249cm"/>
      </style:section-properties>
    </style:style>
    <style:style style:name="P450" style:family="paragraph" style:parent-style-name="Heading_20_2" style:master-page-name="MasterPage1">
      <style:paragraph-properties fo:background-color="#d9e2f3" fo:padding-top="0.035cm" fo:border-top="#000000 0.018cm solid" fo:margin-top="0cm" fo:padding-bottom="0.035cm" fo:border-bottom="#000000 0.018cm solid" fo:padding-left="0cm" fo:border-left="#000000 0.018cm solid" fo:padding-right="0cm" fo:border-right="#000000 0.018cm solid"/>
    </style:style>
    <style:style style:name="T450_1" style:family="text">
      <style:text-properties fo:font-style="normal" style:font-style-asian="normal"/>
    </style:style>
    <style:style style:name="T450_2" style:family="text">
      <style:text-properties fo:font-style="normal" style:font-style-asian="normal"/>
    </style:style>
    <style:style style:name="P451" style:family="paragraph" style:parent-style-name="Normal">
      <style:text-properties fo:font-size="10pt" style:font-size-asian="10pt" style:font-size-complex="11pt"/>
    </style:style>
    <style:style style:name="Table11" style:family="table">
      <style:table-properties table:align="left" style:width="15.903cm" style:rel-width="100%" fo:margin-left="0cm"/>
    </style:style>
    <style:style style:name="Column37" style:family="table-column">
      <style:table-column-properties style:column-width="2.905cm"/>
    </style:style>
    <style:style style:name="Column38" style:family="table-column">
      <style:table-column-properties style:column-width="1.046cm"/>
    </style:style>
    <style:style style:name="Column39" style:family="table-column">
      <style:table-column-properties style:column-width="1.593cm"/>
    </style:style>
    <style:style style:name="Column40" style:family="table-column">
      <style:table-column-properties style:column-width="5.579cm"/>
    </style:style>
    <style:style style:name="Column41" style:family="table-column">
      <style:table-column-properties style:column-width="4.78cm"/>
    </style:style>
    <style:style style:name="Row40" style:family="table-row">
      <style:table-row-properties style:min-row-height="0.863cm"/>
    </style:style>
    <style:style style:name="Cell11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2" style:family="paragraph" style:parent-style-name="Normal">
      <style:paragraph-properties fo:line-height="100%" fo:margin-bottom="0cm"/>
    </style:style>
    <style:style style:name="T45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1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3" style:family="paragraph" style:parent-style-name="Normal">
      <style:paragraph-properties fo:line-height="100%" fo:margin-bottom="0cm"/>
    </style:style>
    <style:style style:name="T453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53_2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Row41" style:family="table-row">
      <style:table-row-properties style:min-row-height="0.612cm"/>
    </style:style>
    <style:style style:name="Cell11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4" style:family="paragraph" style:parent-style-name="Normal">
      <style:paragraph-properties fo:line-height="100%" fo:margin-bottom="0cm"/>
    </style:style>
    <style:style style:name="T45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5" style:family="paragraph" style:parent-style-name="Normal">
      <style:paragraph-properties fo:line-height="100%" fo:margin-bottom="0cm"/>
    </style:style>
    <style:style style:name="T45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20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6" style:family="paragraph" style:parent-style-name="Normal">
      <style:paragraph-properties fo:line-height="100%" fo:margin-bottom="0cm"/>
    </style:style>
    <style:style style:name="T456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7" style:family="paragraph" style:parent-style-name="Normal">
      <style:paragraph-properties fo:line-height="100%" fo:margin-bottom="0cm"/>
    </style:style>
    <style:style style:name="T457_1" style:family="text">
      <style:text-properties style:font-style-complex="italic"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42" style:family="table-row">
      <style:table-row-properties style:min-row-height="0.609cm"/>
    </style:style>
    <style:style style:name="Cell122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8" style:family="paragraph" style:parent-style-name="Normal">
      <style:paragraph-properties fo:line-height="100%" fo:margin-bottom="0cm"/>
    </style:style>
    <style:style style:name="T458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9" style:family="paragraph" style:parent-style-name="Normal">
      <style:paragraph-properties fo:line-height="100%" fo:margin-bottom="0cm"/>
    </style:style>
    <style:style style:name="T45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4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0" style:family="paragraph" style:parent-style-name="Normal">
      <style:paragraph-properties fo:line-height="100%" fo:margin-bottom="0cm"/>
    </style:style>
    <style:style style:name="T46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T460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Cell1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1" style:family="paragraph" style:parent-style-name="Normal">
      <style:paragraph-properties fo:line-height="100%" fo:margin-bottom="0cm"/>
    </style:style>
    <style:style style:name="T461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font-weight-complex="bold"/>
    </style:style>
    <style:style style:name="P462" style:family="paragraph" style:parent-style-name="Normal">
      <style:text-properties fo:font-size="10pt" style:font-size-asian="10pt" style:font-size-complex="11pt"/>
    </style:style>
    <style:style style:name="Table12" style:family="table">
      <style:table-properties table:align="left" style:width="15.903cm" style:rel-width="100%" fo:margin-left="0cm"/>
    </style:style>
    <style:style style:name="Column42" style:family="table-column">
      <style:table-column-properties style:column-width="2.522cm"/>
    </style:style>
    <style:style style:name="Column43" style:family="table-column">
      <style:table-column-properties style:column-width="4.221cm"/>
    </style:style>
    <style:style style:name="Column44" style:family="table-column">
      <style:table-column-properties style:column-width="9.16cm"/>
    </style:style>
    <style:style style:name="Row43" style:family="table-row">
      <style:table-row-properties style:min-row-height="0.482cm"/>
    </style:style>
    <style:style style:name="Cell126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3" style:family="paragraph" style:parent-style-name="Normal">
      <style:paragraph-properties fo:line-height="100%" fo:margin-bottom="0.212cm"/>
    </style:style>
    <style:style style:name="T463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2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>
      <style:paragraph-properties fo:line-height="100%" fo:margin-bottom="0.212cm"/>
    </style:style>
    <style:style style:name="T46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Cell128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Normal">
      <style:paragraph-properties fo:line-height="100%" fo:margin-bottom="0.212cm"/>
    </style:style>
    <style:style style:name="T465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Row44" style:family="table-row"/>
    <style:style style:name="Cell1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6" style:family="paragraph" style:parent-style-name="Normal">
      <style:paragraph-properties fo:line-height="100%" fo:margin-bottom="0.212cm"/>
    </style:style>
    <style:style style:name="T46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67" style:family="paragraph" style:parent-style-name="Normal">
      <style:paragraph-properties fo:line-height="100%" fo:margin-bottom="0.212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68" style:family="paragraph" style:parent-style-name="Normal">
      <style:paragraph-properties fo:line-height="100%" fo:margin-bottom="0.212cm"/>
    </style:style>
    <style:style style:name="T46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>
      <style:paragraph-properties fo:line-height="100%" fo:margin-bottom="0.212cm"/>
    </style:style>
    <style:style style:name="T46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69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69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70" style:family="paragraph" style:parent-style-name="Normal">
      <style:paragraph-properties fo:line-height="100%" fo:margin-bottom="0.212cm"/>
    </style:style>
    <style:style style:name="T47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71" style:family="paragraph" style:parent-style-name="Normal">
      <style:paragraph-properties fo:line-height="100%" fo:margin-bottom="0.212cm"/>
    </style:style>
    <style:style style:name="T47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72" style:family="paragraph" style:parent-style-name="Normal">
      <style:paragraph-properties fo:line-height="100%" fo:margin-bottom="0.212cm">
        <style:tab-stops>
          <style:tab-stop style:type="left" style:leader-style="none" style:position="0.425cm"/>
        </style:tab-stops>
      </style:paragraph-properties>
    </style:style>
    <style:style style:name="T47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3" style:family="paragraph" style:parent-style-name="Normal">
      <style:paragraph-properties fo:line-height="100%" fo:margin-bottom="0.212cm"/>
    </style:style>
    <style:style style:name="T47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74" style:family="paragraph" style:parent-style-name="Normal">
      <style:paragraph-properties fo:text-align="justify" fo:line-height="115%" fo:margin-bottom="0.212cm"/>
    </style:style>
    <style:style style:name="T47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4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4_3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4_4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4_5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4_6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4_7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4_8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4_9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4_10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75" style:family="paragraph" style:parent-style-name="Normal">
      <style:paragraph-properties fo:text-align="justify" fo:line-height="115%" fo:margin-bottom="0.212cm"/>
    </style:style>
    <style:style style:name="T47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5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5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76" style:family="paragraph" style:parent-style-name="Normal">
      <style:paragraph-properties fo:text-align="justify" fo:line-height="115%" fo:margin-bottom="0.212cm"/>
    </style:style>
    <style:style style:name="T47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6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77" style:family="paragraph" style:parent-style-name="Normal">
      <style:paragraph-properties fo:line-height="100%" fo:margin-bottom="0.212cm">
        <style:tab-stops>
          <style:tab-stop style:type="left" style:leader-style="none" style:position="0.552cm"/>
        </style:tab-stops>
      </style:paragraph-properties>
    </style:style>
    <style:style style:name="T47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/>
    </style:style>
    <style:style style:name="T47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7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7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7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7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7_8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477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7_10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T477_1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7_1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7_1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7_14" style:family="text">
      <style:text-properties style:font-name="Arial" fo:font-size="12pt" style:font-name-asian="Times New Roman" style:font-size-asian="12pt" style:font-name-complex="Times New Roman" style:font-size-complex="12pt" fo:language="en" fo:language-asian="en" fo:language-complex="ar" fo:country="GB" fo:country-asian="GB" fo:country-complex="SA"/>
    </style:style>
    <style:style style:name="T477_1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77_1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45" style:family="table-row"/>
    <style:style style:name="Cell1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8" style:family="paragraph" style:parent-style-name="Normal">
      <style:paragraph-properties fo:line-height="100%" fo:margin-bottom="0.212cm"/>
    </style:style>
    <style:style style:name="T47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79" style:family="paragraph" style:parent-style-name="Normal">
      <style:paragraph-properties fo:line-height="100%" fo:margin-bottom="0.212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80" style:family="paragraph" style:parent-style-name="Normal">
      <style:paragraph-properties fo:line-height="100%" fo:margin-bottom="0.212cm"/>
    </style:style>
    <style:style style:name="T48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1" style:family="paragraph" style:parent-style-name="Normal">
      <style:paragraph-properties fo:line-height="100%" fo:margin-bottom="0.212cm"/>
    </style:style>
    <style:style style:name="T48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82" style:family="paragraph" style:parent-style-name="Normal">
      <style:paragraph-properties fo:line-height="100%" fo:margin-bottom="0.212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83" style:family="paragraph" style:parent-style-name="Normal">
      <style:paragraph-properties fo:line-height="100%" fo:margin-bottom="0.212cm"/>
    </style:style>
    <style:style style:name="T48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84" style:family="paragraph" style:parent-style-name="Normal">
      <style:paragraph-properties fo:line-height="100%" fo:margin-bottom="0.212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85" style:family="paragraph" style:parent-style-name="Normal">
      <style:paragraph-properties fo:line-height="100%" fo:margin-bottom="0.212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86" style:family="paragraph" style:parent-style-name="Normal">
      <style:paragraph-properties fo:line-height="100%" fo:margin-bottom="0.212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87" style:family="paragraph" style:parent-style-name="Normal">
      <style:paragraph-properties fo:line-height="100%" fo:margin-bottom="0.212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88" style:family="paragraph" style:parent-style-name="Normal">
      <style:paragraph-properties fo:line-height="100%" fo:margin-bottom="0.212cm"/>
    </style:style>
    <style:style style:name="T48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9" style:family="paragraph" style:parent-style-name="Normal">
      <style:paragraph-properties fo:line-height="100%" fo:margin-bottom="0.212cm"/>
    </style:style>
    <style:style style:name="T48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490" style:family="paragraph" style:parent-style-name="Normal">
      <style:paragraph-properties fo:text-align="justify" fo:line-height="115%" fo:margin-bottom="0.212cm"/>
    </style:style>
    <style:style style:name="T49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style:font-weight-complex="bold"/>
    </style:style>
    <style:style style:name="T490_2" style:family="text">
      <style:text-properties fo:color="#000000"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0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0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0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0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0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0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0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91" style:family="paragraph" style:parent-style-name="Normal">
      <style:paragraph-properties fo:text-align="justify" fo:line-height="115%" fo:margin-bottom="0.212cm"/>
    </style:style>
    <style:style style:name="T491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1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1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92" style:family="paragraph" style:parent-style-name="Normal">
      <style:paragraph-properties fo:text-align="justify" fo:line-height="115%" fo:margin-bottom="0.212cm"/>
    </style:style>
    <style:style style:name="T49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2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2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93" style:family="paragraph" style:parent-style-name="Normal">
      <style:paragraph-properties fo:text-align="justify" fo:line-height="100%" fo:margin-bottom="0.212cm"/>
    </style:style>
    <style:style style:name="T493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3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3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3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3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3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3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3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493_9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Row46" style:family="table-row"/>
    <style:style style:name="Cell1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4" style:family="paragraph" style:parent-style-name="Normal">
      <style:paragraph-properties fo:line-height="100%" fo:margin-bottom="0.212cm"/>
    </style:style>
    <style:style style:name="T49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95" style:family="paragraph" style:parent-style-name="Normal">
      <style:paragraph-properties fo:line-height="100%" fo:margin-bottom="0.212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96" style:family="paragraph" style:parent-style-name="Normal">
      <style:paragraph-properties fo:line-height="100%" fo:margin-bottom="0.212cm"/>
    </style:style>
    <style:style style:name="T49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7" style:family="paragraph" style:parent-style-name="Normal">
      <style:paragraph-properties fo:line-height="100%" fo:margin-bottom="0.212cm"/>
    </style:style>
    <style:style style:name="T49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98" style:family="paragraph" style:parent-style-name="Normal">
      <style:paragraph-properties fo:line-height="100%" fo:margin-bottom="0.212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499" style:family="paragraph" style:parent-style-name="Normal">
      <style:paragraph-properties fo:line-height="100%" fo:margin-bottom="0.212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00" style:family="paragraph" style:parent-style-name="Normal">
      <style:paragraph-properties fo:line-height="100%" fo:margin-bottom="0.212cm"/>
    </style:style>
    <style:style style:name="T500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01" style:family="paragraph" style:parent-style-name="Normal">
      <style:paragraph-properties fo:line-height="100%" fo:margin-bottom="0.212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02" style:family="paragraph" style:parent-style-name="Normal">
      <style:paragraph-properties fo:line-height="100%" fo:margin-bottom="0.212cm"/>
    </style:style>
    <style:style style:name="T502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03" style:family="paragraph" style:parent-style-name="Normal">
      <style:paragraph-properties fo:line-height="100%" fo:margin-bottom="0.212cm"/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04" style:family="paragraph" style:parent-style-name="Normal">
      <style:paragraph-properties fo:line-height="100%" fo:margin-bottom="0.212cm"/>
    </style:style>
    <style:style style:name="T504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Cell1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5" style:family="paragraph" style:parent-style-name="Normal">
      <style:paragraph-properties fo:line-height="100%" fo:margin-bottom="0.212cm"/>
    </style:style>
    <style:style style:name="T505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 fo:font-weight="bold" style:font-weight-asian="bold" style:font-weight-complex="bold"/>
    </style:style>
    <style:style style:name="P506" style:family="paragraph" style:parent-style-name="Normal">
      <style:paragraph-properties fo:text-align="justify" fo:line-height="100%" fo:margin-bottom="0.212cm"/>
    </style:style>
    <style:style style:name="T506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06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06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06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06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06_6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06_7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06_8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07" style:family="paragraph" style:parent-style-name="Normal">
      <style:paragraph-properties fo:text-align="justify" fo:line-height="115%" fo:margin-bottom="0.212cm"/>
    </style:style>
    <style:style style:name="T507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07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07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08" style:family="paragraph" style:parent-style-name="Normal">
      <style:paragraph-properties fo:text-align="justify" fo:line-height="115%" fo:margin-bottom="0.212cm"/>
    </style:style>
    <style:style style:name="T508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08_2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08_3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08_4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08_5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P509" style:family="paragraph" style:parent-style-name="Normal">
      <style:paragraph-properties fo:text-align="justify" fo:line-height="115%" fo:margin-bottom="0.212cm"/>
    </style:style>
    <style:style style:name="T509_1" style:family="text">
      <style:text-properties style:font-name="Arial" fo:font-size="10pt" style:font-name-asian="Arial" style:font-size-asian="10pt" style:font-name-complex="Arial" style:font-size-complex="10pt" fo:language="en" fo:language-asian="en" fo:language-complex="ar" fo:country="GB" fo:country-asian="GB" fo:country-complex="SA"/>
    </style:style>
    <style:style style:name="T509_2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10" style:family="paragraph" style:parent-style-name="Normal">
      <style:paragraph-properties fo:text-align="justify" fo:line-height="100%" fo:margin-bottom="0.212cm"/>
    </style:style>
    <style:style style:name="T510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511" style:family="paragraph" style:parent-style-name="Normal">
      <style:text-properties fo:font-size="10pt" style:font-size-asian="10pt" style:font-size-complex="11pt"/>
    </style:style>
    <style:style style:name="P512" style:family="paragraph" style:parent-style-name="Normal">
      <style:paragraph-properties fo:text-align="justify"/>
    </style:style>
    <style:style style:name="T512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13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P514" style:family="paragraph" style:parent-style-name="Normal">
      <style:paragraph-properties fo:text-align="justify"/>
    </style:style>
    <style:style style:name="T514_1" style:family="text">
      <style:text-properties fo:font-size="10pt" style:font-size-asian="10pt" style:font-name-complex="Arial" style:font-size-complex="11pt" style:font-weight-complex="bold"/>
    </style:style>
    <style:style style:name="T514_2" style:family="text">
      <style:text-properties fo:font-size="10pt" style:font-size-asian="10pt" style:font-name-complex="Arial" style:font-size-complex="11pt" style:font-weight-complex="bold"/>
    </style:style>
    <style:style style:name="T514_3" style:family="text">
      <style:text-properties fo:font-size="10pt" style:font-size-asian="10pt" style:font-name-complex="Arial" style:font-size-complex="11pt" style:font-weight-complex="bold"/>
    </style:style>
    <style:style style:name="T514_4" style:family="text">
      <style:text-properties fo:font-size="10pt" style:font-size-asian="10pt" style:font-name-complex="Arial" style:font-size-complex="11pt" style:font-weight-complex="bold"/>
    </style:style>
    <style:style style:name="T514_5" style:family="text">
      <style:text-properties fo:font-size="10pt" style:font-size-asian="10pt" style:font-name-complex="Arial" style:font-size-complex="11pt" fo:font-weight="bold" style:font-weight-asian="bold" style:font-weight-complex="bold"/>
    </style:style>
    <style:style style:name="T514_6" style:family="text">
      <style:text-properties fo:font-size="10pt" style:font-size-asian="10pt" style:font-name-complex="Arial" style:font-size-complex="11pt"/>
    </style:style>
    <style:style style:name="T514_7" style:family="text">
      <style:text-properties fo:font-size="10pt" style:font-size-asian="10pt" style:font-name-complex="Arial" style:font-size-complex="11pt" style:font-weight-complex="bold"/>
    </style:style>
    <style:style style:name="T514_8" style:family="text">
      <style:text-properties fo:font-size="10pt" style:font-size-asian="10pt" style:font-name-complex="Arial" style:font-size-complex="11pt" style:font-weight-complex="bold"/>
    </style:style>
    <style:style style:name="T514_9" style:family="text">
      <style:text-properties fo:font-size="10pt" style:font-size-asian="10pt" style:font-name-complex="Arial" style:font-size-complex="11pt" style:font-weight-complex="bold"/>
    </style:style>
    <style:style style:name="T514_10" style:family="text">
      <style:text-properties fo:font-size="10pt" style:font-size-asian="10pt" style:font-name-complex="Arial" style:font-size-complex="11pt" style:font-weight-complex="bold"/>
    </style:style>
    <style:style style:name="T514_11" style:family="text">
      <style:text-properties fo:font-size="10pt" style:font-size-asian="10pt" style:font-name-complex="Arial" style:font-size-complex="11pt" style:font-weight-complex="bold"/>
    </style:style>
    <style:style style:name="T514_12" style:family="text">
      <style:text-properties fo:font-size="10pt" style:font-size-asian="10pt" style:font-name-complex="Arial" style:font-size-complex="11pt" style:font-weight-complex="bold"/>
    </style:style>
    <style:style style:name="T514_13" style:family="text">
      <style:text-properties fo:font-size="10pt" style:font-size-asian="10pt" style:font-name-complex="Arial" style:font-size-complex="11pt" style:font-weight-complex="bold"/>
    </style:style>
    <style:style style:name="T514_14" style:family="text">
      <style:text-properties fo:font-size="10pt" style:font-size-asian="10pt" style:font-name-complex="Arial" style:font-size-complex="11pt" style:font-weight-complex="bold"/>
    </style:style>
    <style:style style:name="T514_15" style:family="text">
      <style:text-properties fo:font-size="10pt" style:font-size-asian="10pt" style:font-name-complex="Arial" style:font-size-complex="11pt" style:font-weight-complex="bold"/>
    </style:style>
    <style:style style:name="P515" style:family="paragraph" style:parent-style-name="Normal">
      <style:paragraph-properties fo:text-align="justify"/>
      <style:text-properties fo:font-size="10pt" style:font-size-asian="10pt" style:font-name-complex="Arial" style:font-size-complex="11pt" style:font-weight-complex="bold"/>
    </style:style>
    <style:style style:name="P516" style:family="paragraph" style:parent-style-name="Normal">
      <style:paragraph-properties fo:text-align="justify"/>
    </style:style>
    <style:style style:name="T516_1" style:family="text">
      <style:text-properties fo:font-size="10pt" style:font-size-asian="10pt" style:font-name-complex="Arial" style:font-size-complex="11pt" style:font-weight-complex="bold"/>
    </style:style>
    <style:style style:name="T516_2" style:family="text">
      <style:text-properties fo:font-size="10pt" style:font-size-asian="10pt" style:font-name-complex="Arial" style:font-size-complex="11pt" style:font-weight-complex="bold"/>
    </style:style>
    <style:style style:name="T516_3" style:family="text">
      <style:text-properties fo:font-size="10pt" style:font-size-asian="10pt" style:font-name-complex="Arial" style:font-size-complex="11pt" style:font-weight-complex="bold"/>
    </style:style>
    <style:style style:name="T516_4" style:family="text">
      <style:text-properties fo:font-size="10pt" style:font-size-asian="10pt" style:font-name-complex="Arial" style:font-size-complex="11pt" style:font-weight-complex="bold"/>
    </style:style>
    <style:style style:name="T516_5" style:family="text">
      <style:text-properties fo:font-size="10pt" style:font-size-asian="10pt" style:font-name-complex="Arial" style:font-size-complex="11pt" style:font-weight-complex="bold"/>
    </style:style>
    <style:style style:name="T516_6" style:family="text">
      <style:text-properties fo:font-size="10pt" style:font-size-asian="10pt" style:font-name-complex="Arial" style:font-size-complex="11pt" style:font-weight-complex="bold"/>
    </style:style>
    <style:style style:name="T516_7" style:family="text">
      <style:text-properties fo:font-size="10pt" style:font-size-asian="10pt" style:font-name-complex="Arial" style:font-size-complex="11pt" style:font-weight-complex="bold"/>
    </style:style>
    <style:style style:name="T516_8" style:family="text">
      <style:text-properties fo:font-size="10pt" style:font-size-asian="10pt" style:font-name-complex="Arial" style:font-size-complex="11pt" style:font-weight-complex="bold"/>
    </style:style>
    <style:style style:name="T516_9" style:family="text">
      <style:text-properties fo:font-size="10pt" style:font-size-asian="10pt" style:font-name-complex="Arial" style:font-size-complex="11pt" style:font-weight-complex="bold"/>
    </style:style>
    <style:style style:name="T516_10" style:family="text">
      <style:text-properties fo:font-size="10pt" style:font-size-asian="10pt" style:font-name-complex="Arial" style:font-size-complex="11pt" style:font-weight-complex="bold"/>
    </style:style>
    <style:style style:name="P517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518" style:family="paragraph" style:parent-style-name="Normal">
      <style:paragraph-properties fo:text-align="justify"/>
    </style:style>
    <style:style style:name="T518_1" style:family="text">
      <style:text-properties fo:font-size="10pt" style:font-name-asian="Arial" style:font-size-asian="10pt" style:font-name-complex="Arial" style:font-size-complex="10pt"/>
    </style:style>
    <style:style style:name="T518_2" style:family="text">
      <style:text-properties fo:font-size="10pt" style:font-name-asian="Arial" style:font-size-asian="10pt" style:font-name-complex="Arial" style:font-size-complex="10pt"/>
    </style:style>
    <style:style style:name="T518_3" style:family="text">
      <style:text-properties fo:font-size="10pt" style:font-name-asian="Arial" style:font-size-asian="10pt" style:font-name-complex="Arial" style:font-size-complex="10pt"/>
    </style:style>
    <style:style style:name="T518_4" style:family="text">
      <style:text-properties fo:font-size="10pt" style:font-name-asian="Arial" style:font-size-asian="10pt" style:font-name-complex="Arial" style:font-size-complex="10pt"/>
    </style:style>
    <style:style style:name="T518_5" style:family="text">
      <style:text-properties fo:font-size="10pt" style:font-name-asian="Arial" style:font-size-asian="10pt" style:font-name-complex="Arial" style:font-size-complex="10pt"/>
    </style:style>
    <style:style style:name="T518_6" style:family="text">
      <style:text-properties fo:font-size="10pt" style:font-name-asian="Arial" style:font-size-asian="10pt" style:font-name-complex="Arial" style:font-size-complex="10pt"/>
    </style:style>
    <style:style style:name="T518_7" style:family="text">
      <style:text-properties fo:font-size="10pt" style:font-name-asian="Arial" style:font-size-asian="10pt" style:font-name-complex="Arial" style:font-size-complex="10pt"/>
    </style:style>
    <style:style style:name="T518_8" style:family="text">
      <style:text-properties fo:font-size="10pt" style:font-name-asian="Arial" style:font-size-asian="10pt" style:font-name-complex="Arial" style:font-size-complex="10pt"/>
    </style:style>
    <style:style style:name="T518_9" style:family="text">
      <style:text-properties fo:font-size="10pt" style:font-name-asian="Arial" style:font-size-asian="10pt" style:font-name-complex="Arial" style:font-size-complex="10pt"/>
    </style:style>
    <style:style style:name="T518_10" style:family="text">
      <style:text-properties fo:font-size="10pt" style:font-name-asian="Arial" style:font-size-asian="10pt" style:font-name-complex="Arial" style:font-size-complex="10pt"/>
    </style:style>
    <style:style style:name="T518_11" style:family="text">
      <style:text-properties fo:font-size="10pt" style:font-name-asian="Arial" style:font-size-asian="10pt" style:font-name-complex="Arial" style:font-size-complex="10pt"/>
    </style:style>
    <style:style style:name="T518_12" style:family="text">
      <style:text-properties fo:font-size="10pt" style:font-name-asian="Arial" style:font-size-asian="10pt" style:font-name-complex="Arial" style:font-size-complex="10pt"/>
    </style:style>
    <style:style style:name="T518_13" style:family="text">
      <style:text-properties fo:font-size="10pt" style:font-name-asian="Arial" style:font-size-asian="10pt" style:font-name-complex="Arial" style:font-size-complex="10pt"/>
    </style:style>
    <style:style style:name="T518_14" style:family="text">
      <style:text-properties fo:font-size="10pt" style:font-name-asian="Arial" style:font-size-asian="10pt" style:font-name-complex="Arial" style:font-size-complex="10pt"/>
    </style:style>
    <style:style style:name="T518_15" style:family="text">
      <style:text-properties fo:font-size="10pt" style:font-name-asian="Arial" style:font-size-asian="10pt" style:font-name-complex="Arial" style:font-size-complex="10pt"/>
    </style:style>
    <style:style style:name="T518_16" style:family="text">
      <style:text-properties fo:font-size="10pt" style:font-name-asian="Arial" style:font-size-asian="10pt" style:font-name-complex="Arial" style:font-size-complex="10pt"/>
    </style:style>
    <style:style style:name="T518_17" style:family="text">
      <style:text-properties fo:font-size="10pt" style:font-name-asian="Arial" style:font-size-asian="10pt" style:font-name-complex="Arial" style:font-size-complex="10pt"/>
    </style:style>
    <style:style style:name="T518_18" style:family="text">
      <style:text-properties fo:font-size="10pt" style:font-name-asian="Arial" style:font-size-asian="10pt" style:font-name-complex="Arial" style:font-size-complex="10pt"/>
    </style:style>
    <style:style style:name="T518_19" style:family="text">
      <style:text-properties fo:font-size="10pt" style:font-name-asian="Arial" style:font-size-asian="10pt" style:font-name-complex="Arial" style:font-size-complex="10pt"/>
    </style:style>
    <style:style style:name="T518_20" style:family="text">
      <style:text-properties fo:font-size="10pt" style:font-name-asian="Arial" style:font-size-asian="10pt" style:font-name-complex="Arial" style:font-size-complex="10pt"/>
    </style:style>
    <style:style style:name="T518_21" style:family="text">
      <style:text-properties fo:font-size="10pt" style:font-name-asian="Arial" style:font-size-asian="10pt" style:font-name-complex="Arial" style:font-size-complex="10pt"/>
    </style:style>
    <style:style style:name="T518_22" style:family="text">
      <style:text-properties fo:font-size="10pt" style:font-name-asian="Arial" style:font-size-asian="10pt" style:font-name-complex="Arial" style:font-size-complex="10pt"/>
    </style:style>
    <style:style style:name="T518_23" style:family="text">
      <style:text-properties fo:font-size="10pt" style:font-name-asian="Arial" style:font-size-asian="10pt" style:font-name-complex="Arial" style:font-size-complex="10pt"/>
    </style:style>
    <style:style style:name="T518_24" style:family="text">
      <style:text-properties fo:font-size="10pt" style:font-name-asian="Arial" style:font-size-asian="10pt" style:font-name-complex="Arial" style:font-size-complex="10pt"/>
    </style:style>
    <style:style style:name="T518_25" style:family="text">
      <style:text-properties fo:font-size="10pt" style:font-name-asian="Arial" style:font-size-asian="10pt" style:font-name-complex="Arial" style:font-size-complex="10pt"/>
    </style:style>
    <style:style style:name="T518_26" style:family="text">
      <style:text-properties fo:font-size="10pt" style:font-name-asian="Arial" style:font-size-asian="10pt" style:font-name-complex="Arial" style:font-size-complex="10pt"/>
    </style:style>
    <style:style style:name="P519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520" style:family="paragraph" style:parent-style-name="Normal">
      <style:paragraph-properties fo:text-align="justify"/>
    </style:style>
    <style:style style:name="T520_1" style:family="text">
      <style:text-properties fo:font-size="10pt" style:font-size-asian="10pt" style:font-name-complex="Arial" style:font-size-complex="10pt" style:font-weight-complex="bold"/>
    </style:style>
    <style:style style:name="T520_2" style:family="text">
      <style:text-properties fo:font-size="10pt" style:font-size-asian="10pt" style:font-name-complex="Arial" style:font-size-complex="10pt" style:font-weight-complex="bold"/>
    </style:style>
    <style:style style:name="T520_3" style:family="text">
      <style:text-properties fo:font-size="10pt" style:font-size-asian="10pt" style:font-name-complex="Arial" style:font-size-complex="10pt" style:font-weight-complex="bold"/>
    </style:style>
    <style:style style:name="T520_4" style:family="text">
      <style:text-properties fo:font-size="10pt" style:font-size-asian="10pt" style:font-name-complex="Arial" style:font-size-complex="10pt" style:font-weight-complex="bold"/>
    </style:style>
    <style:style style:name="T520_5" style:family="text">
      <style:text-properties fo:font-size="10pt" style:font-size-asian="10pt" style:font-size-complex="10pt"/>
    </style:style>
    <style:style style:name="T520_6" style:family="text">
      <style:text-properties fo:font-size="10pt" style:font-size-asian="10pt" style:font-size-complex="10pt"/>
    </style:style>
    <style:style style:name="T520_7" style:family="text">
      <style:text-properties fo:font-size="10pt" style:font-size-asian="10pt" style:font-size-complex="10pt"/>
    </style:style>
    <style:style style:name="T520_8" style:family="text">
      <style:text-properties fo:font-size="10pt" style:font-size-asian="10pt" style:font-size-complex="10pt"/>
    </style:style>
    <style:style style:name="T520_9" style:family="text">
      <style:text-properties fo:font-size="10pt" style:font-size-asian="10pt" style:font-size-complex="10pt"/>
    </style:style>
    <style:style style:name="P521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522" style:family="paragraph" style:parent-style-name="Normal">
      <style:paragraph-properties fo:text-align="justify"/>
    </style:style>
    <style:style style:name="T522_1" style:family="text">
      <style:text-properties fo:font-size="10pt" style:font-size-asian="10pt" style:font-name-complex="Arial" style:font-size-complex="10pt" style:font-weight-complex="bold"/>
    </style:style>
    <style:style style:name="T522_2" style:family="text">
      <style:text-properties fo:font-size="10pt" style:font-size-asian="10pt" style:font-name-complex="Arial" style:font-size-complex="10pt" style:font-weight-complex="bold"/>
    </style:style>
    <style:style style:name="T522_3" style:family="text">
      <style:text-properties fo:font-size="10pt" style:font-size-asian="10pt" style:font-name-complex="Arial" style:font-size-complex="10pt" style:font-weight-complex="bold"/>
    </style:style>
    <style:style style:name="P523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524" style:family="paragraph" style:parent-style-name="Normal">
      <style:paragraph-properties fo:text-align="justify"/>
    </style:style>
    <style:style style:name="T524_1" style:family="text">
      <style:text-properties fo:font-size="11pt" style:font-size-asian="11pt" style:font-size-complex="11pt" fo:font-weight="bold" style:font-weight-asian="bold"/>
    </style:style>
    <style:style style:name="P525" style:family="paragraph" style:parent-style-name="Normal">
      <style:paragraph-properties fo:text-align="justify"/>
    </style:style>
    <style:style style:name="T525_1" style:family="text">
      <style:text-properties fo:font-size="10pt" style:font-size-asian="10pt" style:font-name-complex="Arial" style:font-size-complex="10pt"/>
    </style:style>
    <style:style style:name="T525_2" style:family="text">
      <style:text-properties fo:font-size="10pt" style:font-size-asian="10pt" style:font-name-complex="Arial" style:font-size-complex="10pt"/>
    </style:style>
    <style:style style:name="T525_3" style:family="text">
      <style:text-properties fo:font-size="10pt" style:font-size-asian="10pt" style:font-name-complex="Arial" style:font-size-complex="10pt"/>
    </style:style>
    <style:style style:name="T525_4" style:family="text">
      <style:text-properties fo:font-size="10pt" style:font-size-asian="10pt" style:font-name-complex="Arial" style:font-size-complex="10pt"/>
    </style:style>
    <style:style style:name="T525_5" style:family="text">
      <style:text-properties fo:font-size="10pt" style:font-size-asian="10pt" style:font-name-complex="Arial" style:font-size-complex="10pt"/>
    </style:style>
    <style:style style:name="T525_6" style:family="text">
      <style:text-properties fo:font-size="10pt" style:font-size-asian="10pt" style:font-name-complex="Arial" style:font-size-complex="10pt"/>
    </style:style>
    <style:style style:name="T525_7" style:family="text">
      <style:text-properties fo:font-size="10pt" style:font-size-asian="10pt" style:font-name-complex="Arial" style:font-size-complex="10pt"/>
    </style:style>
    <style:style style:name="T525_8" style:family="text">
      <style:text-properties fo:font-size="10pt" style:font-size-asian="10pt" style:font-name-complex="Arial" style:font-size-complex="10pt"/>
    </style:style>
    <style:style style:name="P526" style:family="paragraph" style:parent-style-name="Normal">
      <style:text-properties fo:font-size="10pt" style:font-size-asian="10pt" style:font-name-complex="Arial" style:font-size-complex="10pt"/>
    </style:style>
    <style:style style:name="P527" style:family="paragraph" style:parent-style-name="Normal">
      <style:paragraph-properties fo:text-align="justify"/>
    </style:style>
    <style:style style:name="T527_1" style:family="text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28" style:family="paragraph" style:parent-style-name="Normal">
      <style:paragraph-properties fo:text-align="justify">
        <style:tab-stops>
          <style:tab-stop style:type="left" style:leader-style="none" style:position="14.732cm"/>
        </style:tab-stops>
      </style:paragraph-properties>
      <style:text-properties fo:font-size="11pt" style:font-size-asian="11pt" style:font-name-complex="Arial" style:font-size-complex="11pt" style:font-weight-complex="bold"/>
    </style:style>
    <style:style style:name="Table13" style:family="table">
      <style:table-properties table:align="left" style:width="16.494cm" fo:margin-left="0cm"/>
    </style:style>
    <style:style style:name="Column45" style:family="table-column">
      <style:table-column-properties style:column-width="9.744cm"/>
    </style:style>
    <style:style style:name="Column46" style:family="table-column">
      <style:table-column-properties style:column-width="6.75cm"/>
    </style:style>
    <style:style style:name="Row47" style:family="table-row">
      <style:table-row-properties style:min-row-height="0.407cm"/>
    </style:style>
    <style:style style:name="Cell1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9" style:family="paragraph" style:parent-style-name="Normal">
      <style:paragraph-properties fo:line-height="100%" fo:margin-bottom="0cm"/>
    </style:style>
    <style:style style:name="T529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0" style:family="paragraph" style:parent-style-name="Normal">
      <style:paragraph-properties fo:line-height="100%" fo:margin-bottom="0cm"/>
    </style:style>
    <style:style style:name="T530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Row48" style:family="table-row">
      <style:table-row-properties style:min-row-height="3.069cm"/>
    </style:style>
    <style:style style:name="Cell1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1" style:family="paragraph" style:parent-style-name="Normal">
      <style:paragraph-properties fo:text-align="justify" fo:line-height="100%" fo:margin-bottom="0.212cm"/>
    </style:style>
    <style:style style:name="T531_1" style:family="text">
      <style:text-properties style:font-name="Arial" fo:font-size="10pt" style:font-name-asian="Segoe UI" style:font-size-asian="10pt" style:font-name-complex="Times New Roman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531_2" style:family="text">
      <style:text-properties style:font-name="Arial" fo:font-size="10pt" style:font-name-asian="Segoe UI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1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2" style:family="paragraph" style:parent-style-name="Normal">
      <style:paragraph-properties fo:text-align="justify" fo:line-height="100%" fo:margin-bottom="0cm"/>
    </style:style>
    <style:style style:name="T532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532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2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2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2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2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2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2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2_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2_10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2_1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2_1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2_1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2_1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2_1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2_1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2_1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2_1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Row49" style:family="table-row">
      <style:table-row-properties style:min-row-height="2.448cm"/>
    </style:style>
    <style:style style:name="Cell1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3" style:family="paragraph" style:parent-style-name="Normal">
      <style:paragraph-properties fo:text-align="justify" fo:line-height="100%" fo:margin-bottom="0.212cm"/>
    </style:style>
    <style:style style:name="T533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3_2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T533_3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533_4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T533_5" style:family="text">
      <style:text-properties style:font-name="Arial" fo:font-size="10pt" style:font-name-asian="Times New Roman" style:font-size-asian="10pt" style:font-name-complex="Times New Roman" style:font-size-complex="12pt" fo:language="en" fo:language-asian="en" fo:language-complex="ar" fo:country="GB" fo:country-asian="GB" fo:country-complex="SA"/>
    </style:style>
    <style:style style:name="Cell1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4" style:family="paragraph" style:parent-style-name="Normal">
      <style:paragraph-properties fo:text-align="justify" fo:line-height="100%" fo:margin-bottom="0cm"/>
    </style:style>
    <style:style style:name="T534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534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4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4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4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4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4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4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4_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4_10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4_1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4_1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4_1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4_1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534_1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Row50" style:family="table-row">
      <style:table-row-properties style:min-row-height="0.254cm"/>
    </style:style>
    <style:style style:name="Cell1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5" style:family="paragraph" style:parent-style-name="Normal">
      <style:paragraph-properties fo:text-align="justify" fo:line-height="100%" fo:margin-bottom="0cm"/>
    </style:style>
    <style:style style:name="T535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5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5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35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35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35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35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535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36" style:family="paragraph" style:parent-style-name="Normal">
      <style:paragraph-properties fo:line-height="100%" fo:margin-bottom="0cm"/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Cell1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7" style:family="paragraph" style:parent-style-name="Normal">
      <style:paragraph-properties fo:text-align="justify" fo:line-height="100%" fo:margin-bottom="0cm"/>
    </style:style>
    <style:style style:name="T537_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537_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7_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7_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7_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7_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7_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7_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7_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7_10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7_1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7_12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7_13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7_14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7_15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7_16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7_17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7_18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7_19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7_20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T537_21" style:family="text">
      <style:text-properties style:font-name="Arial" fo:font-size="10pt" style:font-name-asian="Times New Roman" style:font-size-asian="10pt" style:font-name-complex="Times New Roman" style:font-size-complex="11pt" fo:language="en" fo:language-asian="en" fo:language-complex="ar" fo:country="GB" fo:country-asian="GB" fo:country-complex="SA"/>
    </style:style>
    <style:style style:name="P538" style:family="paragraph" style:parent-style-name="Normal">
      <style:text-properties fo:font-size="10pt" style:font-size-asian="10pt" style:font-size-complex="11pt"/>
    </style:style>
    <style:style style:name="P539" style:family="paragraph" style:parent-style-name="Normal"/>
    <style:style style:name="T539_1" style:family="text">
      <style:text-properties fo:font-size="10pt" style:font-size-asian="10pt" style:font-size-complex="11pt" fo:font-weight="bold" style:font-weight-asian="bold" style:font-weight-complex="bold"/>
    </style:style>
    <style:style style:name="T539_2" style:family="text">
      <style:text-properties fo:font-size="10pt" style:font-size-asian="10pt" style:font-size-complex="11pt" fo:font-weight="bold" style:font-weight-asian="bold" style:font-weight-complex="bold"/>
    </style:style>
    <style:style style:name="P540" style:family="paragraph" style:parent-style-name="List_20_Paragraph">
      <style:paragraph-properties fo:text-align="justify" fo:margin-bottom="0.212cm"/>
      <style:text-properties fo:font-size="10pt" style:font-size-asian="10pt" style:font-size-complex="11pt"/>
    </style:style>
    <style:style style:name="T540_1" style:family="text">
      <style:text-properties fo:font-size="10pt" style:font-size-asian="10pt" style:font-size-complex="11pt"/>
    </style:style>
    <style:style style:name="T540_2" style:family="text">
      <style:text-properties fo:font-size="10pt" style:font-size-asian="10pt" style:font-size-complex="11pt"/>
    </style:style>
    <style:style style:name="T540_3" style:family="text">
      <style:text-properties fo:font-size="10pt" style:font-size-asian="10pt" style:font-size-complex="11pt"/>
    </style:style>
    <style:style style:name="T540_4" style:family="text">
      <style:text-properties fo:font-size="10pt" style:font-size-asian="10pt" style:font-size-complex="11pt"/>
    </style:style>
    <style:style style:name="T540_5" style:family="text">
      <style:text-properties fo:font-size="10pt" style:font-size-asian="10pt" style:font-size-complex="11pt"/>
    </style:style>
    <style:style style:name="T540_6" style:family="text">
      <style:text-properties fo:font-size="10pt" style:font-size-asian="10pt" style:font-size-complex="11pt"/>
    </style:style>
    <style:style style:name="T540_7" style:family="text">
      <style:text-properties fo:font-size="10pt" style:font-size-asian="10pt" style:font-size-complex="11pt"/>
    </style:style>
    <style:style style:name="T540_8" style:family="text">
      <style:text-properties fo:font-size="10pt" style:font-size-asian="10pt" style:font-size-complex="11pt"/>
    </style:style>
    <style:style style:name="T540_9" style:family="text">
      <style:text-properties fo:font-size="10pt" style:font-size-asian="10pt" style:font-size-complex="11pt"/>
    </style:style>
    <style:style style:name="T540_10" style:family="text">
      <style:text-properties fo:font-size="10pt" style:font-size-asian="10pt" style:font-size-complex="11pt"/>
    </style:style>
    <style:style style:name="T540_11" style:family="text">
      <style:text-properties fo:font-size="10pt" style:font-size-asian="10pt" style:font-size-complex="11pt"/>
    </style:style>
    <style:style style:name="T540_12" style:family="text">
      <style:text-properties fo:font-size="10pt" style:font-size-asian="10pt" style:font-size-complex="11pt"/>
    </style:style>
    <style:style style:name="T540_13" style:family="text">
      <style:text-properties fo:font-size="10pt" style:font-size-asian="10pt" style:font-size-complex="11pt"/>
    </style:style>
    <style:style style:name="T540_14" style:family="text">
      <style:text-properties fo:font-size="10pt" style:font-size-asian="10pt" style:font-size-complex="11pt"/>
    </style:style>
    <style:style style:name="T540_15" style:family="text">
      <style:text-properties fo:font-size="10pt" style:font-size-asian="10pt" style:font-size-complex="11pt"/>
    </style:style>
    <style:style style:name="T540_16" style:family="text">
      <style:text-properties fo:font-size="10pt" style:font-size-asian="10pt" style:font-size-complex="11pt"/>
    </style:style>
    <style:style style:name="T540_17" style:family="text">
      <style:text-properties fo:font-size="10pt" style:font-size-asian="10pt" style:font-size-complex="11pt"/>
    </style:style>
    <style:style style:name="T540_18" style:family="text">
      <style:text-properties fo:font-size="10pt" style:font-size-asian="10pt" style:font-size-complex="11pt"/>
    </style:style>
    <style:style style:name="T540_19" style:family="text">
      <style:text-properties fo:font-size="10pt" style:font-size-asian="10pt" style:font-size-complex="11pt"/>
    </style:style>
    <style:style style:name="T540_20" style:family="text">
      <style:text-properties fo:font-size="10pt" style:font-size-asian="10pt" style:font-size-complex="11pt"/>
    </style:style>
    <style:style style:name="T540_21" style:family="text">
      <style:text-properties fo:font-size="10pt" style:font-size-asian="10pt" style:font-size-complex="11pt"/>
    </style:style>
    <style:style style:name="T540_22" style:family="text">
      <style:text-properties fo:font-size="10pt" style:font-size-asian="10pt" style:font-size-complex="11pt"/>
    </style:style>
    <style:style style:name="T540_23" style:family="text">
      <style:text-properties fo:font-size="10pt" style:font-size-asian="10pt" style:font-size-complex="11pt"/>
    </style:style>
    <style:style style:name="T540_24" style:family="text">
      <style:text-properties fo:font-size="10pt" style:font-size-asian="10pt" style:font-size-complex="11pt"/>
    </style:style>
    <style:style style:name="T540_25" style:family="text">
      <style:text-properties fo:font-size="10pt" style:font-size-asian="10pt" style:font-size-complex="11pt"/>
    </style:style>
    <style:style style:name="T540_26" style:family="text">
      <style:text-properties fo:font-size="10pt" style:font-size-asian="10pt" style:font-size-complex="11pt"/>
    </style:style>
    <style:style style:name="T540_27" style:family="text">
      <style:text-properties fo:font-size="10pt" style:font-size-asian="10pt" style:font-size-complex="11pt"/>
    </style:style>
    <style:style style:name="P541" style:family="paragraph" style:parent-style-name="List_20_Paragraph">
      <style:paragraph-properties fo:text-align="justify" fo:text-indent="-0.63cm" fo:margin-bottom="0.212cm" fo:margin-left="1.259cm"/>
      <style:text-properties fo:font-size="10pt" style:font-size-asian="10pt" style:font-size-complex="11pt"/>
    </style:style>
    <style:style style:name="T541_1" style:family="text">
      <style:text-properties fo:font-size="10pt" style:font-size-asian="10pt" style:font-size-complex="11pt"/>
    </style:style>
    <style:style style:name="T541_2" style:family="text">
      <style:text-properties fo:font-size="10pt" style:font-size-asian="10pt" style:font-size-complex="11pt"/>
    </style:style>
    <style:style style:name="T541_3" style:family="text">
      <style:text-properties fo:font-size="10pt" style:font-size-asian="10pt" style:font-size-complex="11pt"/>
    </style:style>
    <style:style style:name="T541_4" style:family="text">
      <style:text-properties fo:font-size="10pt" style:font-size-asian="10pt" style:font-size-complex="11pt"/>
    </style:style>
    <style:style style:name="T541_5" style:family="text">
      <style:text-properties fo:font-size="10pt" style:font-size-asian="10pt" style:font-size-complex="11pt"/>
    </style:style>
    <style:style style:name="T541_6" style:family="text">
      <style:text-properties fo:font-size="10pt" style:font-size-asian="10pt" style:font-size-complex="11pt"/>
    </style:style>
    <style:style style:name="T541_7" style:family="text">
      <style:text-properties fo:font-size="10pt" style:font-size-asian="10pt" style:font-size-complex="11pt"/>
    </style:style>
    <style:style style:name="T541_8" style:family="text">
      <style:text-properties fo:font-size="10pt" style:font-size-asian="10pt" style:font-size-complex="11pt"/>
    </style:style>
    <style:style style:name="T541_9" style:family="text">
      <style:text-properties fo:font-size="10pt" style:font-size-asian="10pt" style:font-size-complex="11pt"/>
    </style:style>
    <style:style style:name="T541_10" style:family="text">
      <style:text-properties fo:font-size="10pt" style:font-size-asian="10pt" style:font-size-complex="11pt"/>
    </style:style>
    <style:style style:name="T541_11" style:family="text">
      <style:text-properties fo:font-size="10pt" style:font-size-asian="10pt" style:font-size-complex="11pt"/>
    </style:style>
    <style:style style:name="T541_12" style:family="text">
      <style:text-properties fo:font-size="10pt" style:font-size-asian="10pt" style:font-size-complex="11pt"/>
    </style:style>
    <style:style style:name="T541_13" style:family="text">
      <style:text-properties fo:font-size="10pt" style:font-size-asian="10pt" style:font-size-complex="11pt"/>
    </style:style>
    <style:style style:name="T541_14" style:family="text">
      <style:text-properties fo:font-size="10pt" style:font-size-asian="10pt" style:font-size-complex="11pt"/>
    </style:style>
    <style:style style:name="T541_15" style:family="text">
      <style:text-properties fo:font-size="10pt" style:font-size-asian="10pt" style:font-size-complex="11pt"/>
    </style:style>
    <style:style style:name="T541_16" style:family="text">
      <style:text-properties fo:font-size="10pt" style:font-size-asian="10pt" style:font-size-complex="11pt"/>
    </style:style>
    <style:style style:name="T541_17" style:family="text">
      <style:text-properties fo:font-size="10pt" style:font-size-asian="10pt" style:font-size-complex="11pt"/>
    </style:style>
    <style:style style:name="T541_18" style:family="text">
      <style:text-properties fo:font-size="10pt" style:font-size-asian="10pt" style:font-size-complex="11pt"/>
    </style:style>
    <style:style style:name="P542" style:family="paragraph" style:parent-style-name="Normal">
      <style:paragraph-properties fo:text-align="justify"/>
    </style:style>
    <style:style style:name="T542_1" style:family="text">
      <style:text-properties fo:font-size="10pt" style:font-size-asian="10pt" style:font-size-complex="11pt" fo:font-weight="bold" style:font-weight-asian="bold" style:font-weight-complex="bold"/>
    </style:style>
    <style:style style:name="P543" style:family="paragraph" style:parent-style-name="List_20_Paragraph">
      <style:paragraph-properties fo:text-align="justify" fo:text-indent="-0.63cm" fo:margin-bottom="0.212cm" fo:margin-left="1.259cm"/>
      <style:text-properties fo:font-size="10pt" style:font-size-asian="10pt" style:font-size-complex="11pt"/>
    </style:style>
    <style:style style:name="T543_1" style:family="text">
      <style:text-properties fo:font-size="10pt" style:font-size-asian="10pt" style:font-size-complex="11pt"/>
    </style:style>
    <style:style style:name="T543_2" style:family="text">
      <style:text-properties fo:font-size="10pt" style:font-size-asian="10pt" style:font-size-complex="11pt"/>
    </style:style>
    <style:style style:name="T543_3" style:family="text">
      <style:text-properties fo:font-size="10pt" style:font-size-asian="10pt" style:font-size-complex="11pt"/>
    </style:style>
    <style:style style:name="T543_4" style:family="text">
      <style:text-properties fo:font-size="10pt" style:font-size-asian="10pt" style:font-size-complex="11pt"/>
    </style:style>
    <style:style style:name="T543_5" style:family="text">
      <style:text-properties fo:font-size="10pt" style:font-size-asian="10pt" style:font-size-complex="11pt"/>
    </style:style>
    <style:style style:name="T543_6" style:family="text">
      <style:text-properties fo:font-size="10pt" style:font-size-asian="10pt" style:font-size-complex="11pt"/>
    </style:style>
    <style:style style:name="T543_7" style:family="text">
      <style:text-properties fo:font-size="10pt" style:font-size-asian="10pt" style:font-size-complex="11pt"/>
    </style:style>
    <style:style style:name="T543_8" style:family="text">
      <style:text-properties fo:font-size="10pt" style:font-size-asian="10pt" style:font-size-complex="11pt"/>
    </style:style>
    <style:style style:name="T543_9" style:family="text">
      <style:text-properties fo:font-size="10pt" style:font-size-asian="10pt" style:font-size-complex="11pt"/>
    </style:style>
    <style:style style:name="T543_10" style:family="text">
      <style:text-properties fo:font-size="10pt" style:font-size-asian="10pt" style:font-size-complex="11pt"/>
    </style:style>
    <style:style style:name="T543_11" style:family="text">
      <style:text-properties fo:font-size="10pt" style:font-size-asian="10pt" style:font-size-complex="11pt"/>
    </style:style>
    <style:style style:name="T543_12" style:family="text">
      <style:text-properties fo:font-size="10pt" style:font-size-asian="10pt" style:font-size-complex="11pt"/>
    </style:style>
    <style:style style:name="P544" style:family="paragraph" style:parent-style-name="List_20_Paragraph">
      <style:paragraph-properties fo:text-align="justify" fo:text-indent="-0.63cm" fo:margin-bottom="0.212cm" fo:margin-left="1.259cm"/>
      <style:text-properties fo:font-size="10pt" style:font-size-asian="10pt" style:font-size-complex="11pt"/>
    </style:style>
    <style:style style:name="T544_1" style:family="text">
      <style:text-properties fo:font-size="10pt" style:font-size-asian="10pt" style:font-size-complex="11pt"/>
    </style:style>
    <style:style style:name="T544_2" style:family="text">
      <style:text-properties fo:font-size="10pt" style:font-size-asian="10pt" style:font-size-complex="11pt"/>
    </style:style>
    <style:style style:name="T544_3" style:family="text">
      <style:text-properties fo:font-size="10pt" style:font-size-asian="10pt" style:font-size-complex="11pt"/>
    </style:style>
    <style:style style:name="T544_4" style:family="text">
      <style:text-properties fo:font-size="10pt" style:font-size-asian="10pt" style:font-size-complex="11pt"/>
    </style:style>
    <style:style style:name="T544_5" style:family="text">
      <style:text-properties fo:font-size="10pt" style:font-size-asian="10pt" style:font-size-complex="11pt"/>
    </style:style>
    <style:style style:name="T544_6" style:family="text">
      <style:text-properties fo:font-size="10pt" style:font-size-asian="10pt" style:font-size-complex="11pt"/>
    </style:style>
    <style:style style:name="T544_7" style:family="text">
      <style:text-properties fo:font-size="10pt" style:font-size-asian="10pt" style:font-size-complex="11pt"/>
    </style:style>
    <style:style style:name="T544_8" style:family="text">
      <style:text-properties fo:font-size="10pt" style:font-size-asian="10pt" style:font-size-complex="11pt"/>
    </style:style>
    <style:style style:name="T544_9" style:family="text">
      <style:text-properties fo:font-size="10pt" style:font-size-asian="10pt" style:font-size-complex="11pt"/>
    </style:style>
    <style:style style:name="T544_10" style:family="text">
      <style:text-properties fo:font-size="10pt" style:font-size-asian="10pt" style:font-size-complex="11pt"/>
    </style:style>
    <style:style style:name="T544_11" style:family="text">
      <style:text-properties fo:font-size="10pt" style:font-size-asian="10pt" style:font-size-complex="11pt"/>
    </style:style>
    <style:style style:name="T544_12" style:family="text">
      <style:text-properties fo:font-size="10pt" style:font-size-asian="10pt" style:font-size-complex="11pt"/>
    </style:style>
    <style:style style:name="P545" style:family="paragraph" style:parent-style-name="Heading_20_2">
      <style:paragraph-properties fo:break-before="page" fo:background-color="#dbe5f1" fo:padding-top="0.035cm" fo:border-top="#000000 0.018cm solid" fo:margin-top="0cm" fo:padding-bottom="0cm" fo:border-bottom="#000000 0.018cm solid" fo:padding-left="0.141cm" fo:border-left="#000000 0.018cm solid" fo:padding-right="0.141cm" fo:border-right="#000000 0.018cm solid"/>
    </style:style>
    <style:style style:name="T545_1" style:family="text">
      <style:text-properties fo:font-style="normal" style:font-style-asian="normal"/>
    </style:style>
    <style:style style:name="P546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547" style:family="paragraph" style:parent-style-name="Normal"/>
    <style:style style:name="T547_1" style:family="text">
      <style:text-properties fo:font-size="11pt" style:font-size-asian="11pt" style:font-name-complex="Arial" style:font-size-complex="11pt" fo:font-weight="bold" style:font-weight-asian="bold"/>
    </style:style>
    <style:style style:name="P548" style:family="paragraph" style:parent-style-name="Normal">
      <style:paragraph-properties fo:text-align="justify"/>
    </style:style>
    <style:style style:name="T548_1" style:family="text">
      <style:text-properties fo:font-size="10pt" style:font-name-asian="Arial" style:font-size-asian="10pt" style:font-name-complex="Arial" style:font-size-complex="10pt" fo:language="en" fo:country="US"/>
    </style:style>
    <style:style style:name="T548_2" style:family="text">
      <style:text-properties fo:font-size="10pt" style:font-name-asian="Arial" style:font-size-asian="10pt" style:font-name-complex="Arial" style:font-size-complex="10pt" fo:language="en" fo:country="US"/>
    </style:style>
    <style:style style:name="T548_3" style:family="text">
      <style:text-properties fo:font-size="10pt" style:font-name-asian="Arial" style:font-size-asian="10pt" style:font-name-complex="Arial" style:font-size-complex="10pt" fo:language="en" fo:country="US"/>
    </style:style>
    <style:style style:name="T548_4" style:family="text">
      <style:text-properties fo:font-size="10pt" style:font-name-asian="Arial" style:font-size-asian="10pt" style:font-name-complex="Arial" style:font-size-complex="10pt" fo:language="en" fo:country="US"/>
    </style:style>
    <style:style style:name="T548_5" style:family="text">
      <style:text-properties fo:font-size="10pt" style:font-name-asian="Arial" style:font-size-asian="10pt" style:font-name-complex="Arial" style:font-size-complex="10pt" fo:language="en" fo:country="US"/>
    </style:style>
    <style:style style:name="T548_6" style:family="text">
      <style:text-properties fo:font-size="10pt" style:font-name-asian="Arial" style:font-size-asian="10pt" style:font-name-complex="Arial" style:font-size-complex="10pt" fo:language="en" fo:country="US"/>
    </style:style>
    <style:style style:name="T548_7" style:family="text">
      <style:text-properties fo:font-size="10pt" style:font-name-asian="Arial" style:font-size-asian="10pt" style:font-name-complex="Arial" style:font-size-complex="10pt" fo:language="en" fo:country="US"/>
    </style:style>
    <style:style style:name="T548_8" style:family="text">
      <style:text-properties fo:font-size="10pt" style:font-name-asian="Arial" style:font-size-asian="10pt" style:font-name-complex="Arial" style:font-size-complex="10pt" fo:language="en" fo:country="US"/>
    </style:style>
    <style:style style:name="T548_9" style:family="text">
      <style:text-properties fo:font-size="10pt" style:font-name-asian="Arial" style:font-size-asian="10pt" style:font-name-complex="Arial" style:font-size-complex="10pt" fo:language="en" fo:country="US"/>
    </style:style>
    <style:style style:name="T548_10" style:family="text">
      <style:text-properties fo:font-size="10pt" style:font-name-asian="Arial" style:font-size-asian="10pt" style:font-name-complex="Arial" style:font-size-complex="10pt" fo:language="en" fo:country="US"/>
    </style:style>
    <style:style style:name="T548_11" style:family="text">
      <style:text-properties fo:font-size="10pt" style:font-name-asian="Arial" style:font-size-asian="10pt" style:font-name-complex="Arial" style:font-size-complex="10pt" fo:language="en" fo:country="US"/>
    </style:style>
    <style:style style:name="T548_12" style:family="text">
      <style:text-properties fo:font-size="10pt" style:font-name-asian="Arial" style:font-size-asian="10pt" style:font-name-complex="Arial" style:font-size-complex="10pt" fo:language="en" fo:country="US"/>
    </style:style>
    <style:style style:name="T548_13" style:family="text">
      <style:text-properties fo:font-size="10pt" style:font-name-asian="Arial" style:font-size-asian="10pt" style:font-name-complex="Arial" style:font-size-complex="10pt" fo:language="en" fo:country="US"/>
    </style:style>
    <style:style style:name="T548_14" style:family="text">
      <style:text-properties fo:font-size="10pt" style:font-name-asian="Arial" style:font-size-asian="10pt" style:font-name-complex="Arial" style:font-size-complex="10pt" fo:language="en" fo:country="US"/>
    </style:style>
    <style:style style:name="P549" style:family="paragraph" style:parent-style-name="Normal">
      <style:text-properties fo:font-size="10pt" style:font-name-asian="Arial" style:font-size-asian="10pt" style:font-name-complex="Arial" style:font-size-complex="10pt" fo:language="en" fo:country="US"/>
    </style:style>
    <style:style style:name="P550" style:family="paragraph" style:parent-style-name="Normal"/>
    <style:style style:name="T550_1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P551" style:family="paragraph" style:parent-style-name="Normal">
      <style:paragraph-properties fo:text-align="justify"/>
    </style:style>
    <style:style style:name="T551_1" style:family="text">
      <style:text-properties fo:font-size="10pt" style:font-name-asian="Arial" style:font-size-asian="10pt" style:font-name-complex="Arial" style:font-size-complex="10pt"/>
    </style:style>
    <style:style style:name="T551_2" style:family="text">
      <style:text-properties fo:font-size="10pt" style:font-name-asian="Arial" style:font-size-asian="10pt" style:font-name-complex="Arial" style:font-size-complex="10pt"/>
    </style:style>
    <style:style style:name="T551_3" style:family="text">
      <style:text-properties fo:font-size="10pt" style:font-name-asian="Arial" style:font-size-asian="10pt" style:font-name-complex="Arial" style:font-size-complex="10pt"/>
    </style:style>
    <style:style style:name="T551_4" style:family="text">
      <style:text-properties fo:font-size="10pt" style:font-name-asian="Arial" style:font-size-asian="10pt" style:font-name-complex="Arial" style:font-size-complex="10pt"/>
    </style:style>
    <style:style style:name="T551_5" style:family="text">
      <style:text-properties fo:font-size="10pt" style:font-name-asian="Arial" style:font-size-asian="10pt" style:font-name-complex="Arial" style:font-size-complex="10pt"/>
    </style:style>
    <style:style style:name="T551_6" style:family="text">
      <style:text-properties fo:font-size="10pt" style:font-name-asian="Arial" style:font-size-asian="10pt" style:font-name-complex="Arial" style:font-size-complex="10pt"/>
    </style:style>
    <style:style style:name="T551_7" style:family="text">
      <style:text-properties fo:font-size="10pt" style:font-name-asian="Arial" style:font-size-asian="10pt" style:font-name-complex="Arial" style:font-size-complex="10pt"/>
    </style:style>
    <style:style style:name="T551_8" style:family="text">
      <style:text-properties fo:font-size="10pt" style:font-name-asian="Arial" style:font-size-asian="10pt" style:font-name-complex="Arial" style:font-size-complex="10pt"/>
    </style:style>
    <style:style style:name="T551_9" style:family="text">
      <style:text-properties fo:font-size="10pt" style:font-name-asian="Arial" style:font-size-asian="10pt" style:font-name-complex="Arial" style:font-size-complex="10pt"/>
    </style:style>
    <style:style style:name="T551_10" style:family="text">
      <style:text-properties fo:font-size="10pt" style:font-name-asian="Arial" style:font-size-asian="10pt" style:font-name-complex="Arial" style:font-size-complex="10pt"/>
    </style:style>
    <style:style style:name="T551_11" style:family="text">
      <style:text-properties fo:font-size="10pt" style:font-name-asian="Arial" style:font-size-asian="10pt" style:font-name-complex="Arial" style:font-size-complex="10pt"/>
    </style:style>
    <style:style style:name="T551_12" style:family="text">
      <style:text-properties fo:font-size="10pt" style:font-name-asian="Arial" style:font-size-asian="10pt" style:font-name-complex="Arial" style:font-size-complex="10pt"/>
    </style:style>
    <style:style style:name="T551_13" style:family="text">
      <style:text-properties fo:font-size="10pt" style:font-name-asian="Arial" style:font-size-asian="10pt" style:font-name-complex="Arial" style:font-size-complex="10pt"/>
    </style:style>
    <style:style style:name="T551_14" style:family="text">
      <style:text-properties fo:font-size="10pt" style:font-name-asian="Arial" style:font-size-asian="10pt" style:font-name-complex="Arial" style:font-size-complex="10pt"/>
    </style:style>
    <style:style style:name="T551_15" style:family="text">
      <style:text-properties fo:font-size="10pt" style:font-name-asian="Arial" style:font-size-asian="10pt" style:font-name-complex="Arial" style:font-size-complex="10pt"/>
    </style:style>
    <style:style style:name="T551_16" style:family="text">
      <style:text-properties fo:font-size="10pt" style:font-name-asian="Arial" style:font-size-asian="10pt" style:font-name-complex="Arial" style:font-size-complex="10pt"/>
    </style:style>
    <style:style style:name="T551_17" style:family="text">
      <style:text-properties fo:font-size="10pt" style:font-name-asian="Arial" style:font-size-asian="10pt" style:font-name-complex="Arial" style:font-size-complex="10pt"/>
    </style:style>
    <style:style style:name="T551_18" style:family="text">
      <style:text-properties fo:font-size="10pt" style:font-name-asian="Arial" style:font-size-asian="10pt" style:font-name-complex="Arial" style:font-size-complex="10pt"/>
    </style:style>
    <style:style style:name="T551_19" style:family="text">
      <style:text-properties fo:font-size="10pt" style:font-name-asian="Arial" style:font-size-asian="10pt" style:font-name-complex="Arial" style:font-size-complex="10pt"/>
    </style:style>
    <style:style style:name="T551_20" style:family="text">
      <style:text-properties fo:font-size="10pt" style:font-name-asian="Arial" style:font-size-asian="10pt" style:font-name-complex="Arial" style:font-size-complex="10pt"/>
    </style:style>
    <style:style style:name="T551_21" style:family="text">
      <style:text-properties fo:font-size="10pt" style:font-name-asian="Arial" style:font-size-asian="10pt" style:font-name-complex="Arial" style:font-size-complex="10pt"/>
    </style:style>
    <style:style style:name="T551_22" style:family="text">
      <style:text-properties fo:font-size="10pt" style:font-name-asian="Arial" style:font-size-asian="10pt" style:font-name-complex="Arial" style:font-size-complex="10pt"/>
    </style:style>
    <style:style style:name="T551_23" style:family="text">
      <style:text-properties fo:font-size="10pt" style:font-name-asian="Arial" style:font-size-asian="10pt" style:font-name-complex="Arial" style:font-size-complex="10pt"/>
    </style:style>
    <style:style style:name="T551_24" style:family="text">
      <style:text-properties fo:font-size="10pt" style:font-name-asian="Arial" style:font-size-asian="10pt" style:font-name-complex="Arial" style:font-size-complex="10pt"/>
    </style:style>
    <style:style style:name="T551_25" style:family="text">
      <style:text-properties fo:font-size="10pt" style:font-name-asian="Arial" style:font-size-asian="10pt" style:font-name-complex="Arial" style:font-size-complex="10pt"/>
    </style:style>
    <style:style style:name="T551_26" style:family="text">
      <style:text-properties fo:font-size="10pt" style:font-name-asian="Arial" style:font-size-asian="10pt" style:font-name-complex="Arial" style:font-size-complex="10pt"/>
    </style:style>
    <style:style style:name="T551_27" style:family="text">
      <style:text-properties fo:font-size="10pt" style:font-name-asian="Arial" style:font-size-asian="10pt" style:font-name-complex="Arial" style:font-size-complex="10pt"/>
    </style:style>
    <style:style style:name="T551_28" style:family="text">
      <style:text-properties fo:font-size="10pt" style:font-name-asian="Arial" style:font-size-asian="10pt" style:font-name-complex="Arial" style:font-size-complex="10pt"/>
    </style:style>
    <style:style style:name="P552" style:family="paragraph" style:parent-style-name="Normal">
      <style:paragraph-properties fo:text-align="center"/>
      <style:text-properties fo:font-size="10pt" style:font-name-asian="Arial" style:font-size-asian="10pt" style:font-name-complex="Arial" style:font-size-complex="10pt"/>
    </style:style>
    <style:style style:name="P553" style:family="paragraph" style:parent-style-name="Normal">
      <style:paragraph-properties fo:text-align="justify"/>
    </style:style>
    <style:style style:name="T553_1" style:family="text">
      <style:text-properties fo:font-size="10pt" style:font-name-asian="Arial" style:font-size-asian="10pt" style:font-name-complex="Arial" style:font-size-complex="10pt"/>
    </style:style>
    <style:style style:name="T553_2" style:family="text">
      <style:text-properties fo:font-size="10pt" style:font-name-asian="Arial" style:font-size-asian="10pt" style:font-name-complex="Arial" style:font-size-complex="10pt"/>
    </style:style>
    <style:style style:name="T553_3" style:family="text">
      <style:text-properties fo:font-size="10pt" style:font-name-asian="Arial" style:font-size-asian="10pt" style:font-name-complex="Arial" style:font-size-complex="10pt"/>
    </style:style>
    <style:style style:name="T553_4" style:family="text">
      <style:text-properties fo:font-size="10pt" style:font-name-asian="Arial" style:font-size-asian="10pt" style:font-name-complex="Arial" style:font-size-complex="10pt"/>
    </style:style>
    <style:style style:name="T553_5" style:family="text">
      <style:text-properties fo:font-size="10pt" style:font-name-asian="Arial" style:font-size-asian="10pt" style:font-name-complex="Arial" style:font-size-complex="10pt"/>
    </style:style>
    <style:style style:name="T553_6" style:family="text">
      <style:text-properties fo:font-size="10pt" style:font-name-asian="Arial" style:font-size-asian="10pt" style:font-name-complex="Arial" style:font-size-complex="10pt"/>
    </style:style>
    <style:style style:name="T553_7" style:family="text">
      <style:text-properties fo:font-size="10pt" style:font-name-asian="Arial" style:font-size-asian="10pt" style:font-name-complex="Arial" style:font-size-complex="10pt"/>
    </style:style>
    <style:style style:name="T553_8" style:family="text">
      <style:text-properties fo:font-size="10pt" style:font-name-asian="Arial" style:font-size-asian="10pt" style:font-name-complex="Arial" style:font-size-complex="10pt"/>
    </style:style>
    <style:style style:name="T553_9" style:family="text">
      <style:text-properties fo:font-size="10pt" style:font-name-asian="Arial" style:font-size-asian="10pt" style:font-name-complex="Arial" style:font-size-complex="10pt"/>
    </style:style>
    <style:style style:name="T553_10" style:family="text">
      <style:text-properties fo:font-size="10pt" style:font-name-asian="Arial" style:font-size-asian="10pt" style:font-name-complex="Arial" style:font-size-complex="10pt"/>
    </style:style>
    <style:style style:name="T553_11" style:family="text">
      <style:text-properties fo:font-size="10pt" style:font-name-asian="Arial" style:font-size-asian="10pt" style:font-name-complex="Arial" style:font-size-complex="10pt"/>
    </style:style>
    <style:style style:name="P554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Table14" style:family="table">
      <style:table-properties table:align="left" style:width="6.551cm" fo:margin-left="0cm"/>
    </style:style>
    <style:style style:name="Column47" style:family="table-column">
      <style:table-column-properties style:column-width="3.276cm"/>
    </style:style>
    <style:style style:name="Column48" style:family="table-column">
      <style:table-column-properties style:column-width="3.276cm"/>
    </style:style>
    <style:style style:name="Row51" style:family="table-row">
      <style:table-row-properties style:min-row-height="0.586cm"/>
    </style:style>
    <style:style style:name="Cell1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5" style:family="paragraph" style:parent-style-name="Normal">
      <style:paragraph-properties fo:line-height="100%" fo:margin-bottom="0cm"/>
    </style:style>
    <style:style style:name="T555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Cell1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6" style:family="paragraph" style:parent-style-name="Normal">
      <style:paragraph-properties fo:line-height="100%" fo:margin-bottom="0cm"/>
    </style:style>
    <style:style style:name="T556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Row52" style:family="table-row">
      <style:table-row-properties style:min-row-height="0.316cm"/>
    </style:style>
    <style:style style:name="Cell1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7" style:family="paragraph" style:parent-style-name="Normal">
      <style:paragraph-properties fo:line-height="100%" fo:margin-bottom="0cm"/>
    </style:style>
    <style:style style:name="T557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Cell1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8" style:family="paragraph" style:parent-style-name="Normal">
      <style:paragraph-properties fo:line-height="100%" fo:margin-bottom="0cm"/>
    </style:style>
    <style:style style:name="T558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Row53" style:family="table-row">
      <style:table-row-properties style:min-row-height="0.201cm"/>
    </style:style>
    <style:style style:name="Cell1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9" style:family="paragraph" style:parent-style-name="Normal">
      <style:paragraph-properties fo:line-height="100%" fo:margin-bottom="0cm"/>
    </style:style>
    <style:style style:name="T559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Cell1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0" style:family="paragraph" style:parent-style-name="Normal">
      <style:paragraph-properties fo:line-height="100%" fo:margin-bottom="0cm"/>
    </style:style>
    <style:style style:name="T560_1" style:family="text">
      <style:text-properties style:font-name="Arial" fo:font-size="9pt" style:font-name-asian="Arial" style:font-size-asian="9pt" style:font-name-complex="Arial" style:font-size-complex="9pt" fo:language="en" fo:language-asian="en" fo:language-complex="ar" fo:country="GB" fo:country-asian="GB" fo:country-complex="SA"/>
    </style:style>
    <style:style style:name="P561" style:family="paragraph" style:parent-style-name="Normal">
      <style:text-properties fo:font-size="10pt" style:font-name-asian="Arial" style:font-size-asian="10pt" style:font-name-complex="Arial" style:font-size-complex="10pt" fo:language="en" fo:country="US"/>
    </style:style>
    <style:style style:name="P562" style:family="paragraph" style:parent-style-name="Normal"/>
    <style:style style:name="T562_1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P563" style:family="paragraph" style:parent-style-name="Normal">
      <style:paragraph-properties fo:text-align="justify"/>
    </style:style>
    <style:style style:name="T563_1" style:family="text">
      <style:text-properties fo:font-size="10pt" style:font-name-asian="Arial" style:font-size-asian="10pt" style:font-name-complex="Arial" style:font-size-complex="10pt"/>
    </style:style>
    <style:style style:name="T563_2" style:family="text">
      <style:text-properties fo:font-size="10pt" style:font-name-asian="Arial" style:font-size-asian="10pt" style:font-name-complex="Arial" style:font-size-complex="10pt"/>
    </style:style>
    <style:style style:name="T563_3" style:family="text">
      <style:text-properties fo:font-size="10pt" style:font-name-asian="Arial" style:font-size-asian="10pt" style:font-name-complex="Arial" style:font-size-complex="10pt"/>
    </style:style>
    <style:style style:name="T563_4" style:family="text">
      <style:text-properties fo:font-size="10pt" style:font-name-asian="Arial" style:font-size-asian="10pt" style:font-name-complex="Arial" style:font-size-complex="10pt"/>
    </style:style>
    <style:style style:name="T563_5" style:family="text">
      <style:text-properties fo:font-size="10pt" style:font-name-asian="Arial" style:font-size-asian="10pt" style:font-name-complex="Arial" style:font-size-complex="10pt"/>
    </style:style>
    <style:style style:name="T563_6" style:family="text">
      <style:text-properties fo:font-size="10pt" style:font-name-asian="Arial" style:font-size-asian="10pt" style:font-name-complex="Arial" style:font-size-complex="10pt"/>
    </style:style>
    <style:style style:name="T563_7" style:family="text">
      <style:text-properties fo:font-size="10pt" style:font-name-asian="Arial" style:font-size-asian="10pt" style:font-name-complex="Arial" style:font-size-complex="10pt"/>
    </style:style>
    <style:style style:name="T563_8" style:family="text">
      <style:text-properties fo:font-size="10pt" style:font-name-asian="Arial" style:font-size-asian="10pt" style:font-name-complex="Arial" style:font-size-complex="10pt"/>
    </style:style>
    <style:style style:name="T563_9" style:family="text">
      <style:text-properties fo:font-size="10pt" style:font-name-asian="Arial" style:font-size-asian="10pt" style:font-name-complex="Arial" style:font-size-complex="10pt"/>
    </style:style>
    <style:style style:name="T563_10" style:family="text">
      <style:text-properties fo:font-size="10pt" style:font-name-asian="Arial" style:font-size-asian="10pt" style:font-name-complex="Arial" style:font-size-complex="10pt"/>
    </style:style>
    <style:style style:name="T563_11" style:family="text">
      <style:text-properties fo:font-size="10pt" style:font-name-asian="Arial" style:font-size-asian="10pt" style:font-name-complex="Arial" style:font-size-complex="10pt"/>
    </style:style>
    <style:style style:name="T563_12" style:family="text">
      <style:text-properties fo:font-size="10pt" style:font-name-asian="Arial" style:font-size-asian="10pt" style:font-name-complex="Arial" style:font-size-complex="10pt"/>
    </style:style>
    <style:style style:name="T563_13" style:family="text">
      <style:text-properties fo:font-size="10pt" style:font-name-asian="Arial" style:font-size-asian="10pt" style:font-name-complex="Arial" style:font-size-complex="10pt"/>
    </style:style>
    <style:style style:name="T563_14" style:family="text">
      <style:text-properties fo:font-size="10pt" style:font-name-asian="Arial" style:font-size-asian="10pt" style:font-name-complex="Arial" style:font-size-complex="10pt"/>
    </style:style>
    <style:style style:name="T563_15" style:family="text">
      <style:text-properties fo:font-size="10pt" style:font-name-asian="Arial" style:font-size-asian="10pt" style:font-name-complex="Arial" style:font-size-complex="10pt"/>
    </style:style>
    <style:style style:name="T563_16" style:family="text">
      <style:text-properties fo:font-size="10pt" style:font-name-asian="Arial" style:font-size-asian="10pt" style:font-name-complex="Arial" style:font-size-complex="10pt"/>
    </style:style>
    <style:style style:name="T563_17" style:family="text">
      <style:text-properties fo:font-size="10pt" style:font-name-asian="Arial" style:font-size-asian="10pt" style:font-name-complex="Arial" style:font-size-complex="10pt"/>
    </style:style>
    <style:style style:name="P564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Table15" style:family="table">
      <style:table-properties table:align="left" style:width="9.992cm" fo:margin-left="0cm"/>
    </style:style>
    <style:style style:name="Column49" style:family="table-column">
      <style:table-column-properties style:column-width="5.493cm"/>
    </style:style>
    <style:style style:name="Column50" style:family="table-column">
      <style:table-column-properties style:column-width="4.5cm"/>
    </style:style>
    <style:style style:name="Row54" style:family="table-row">
      <style:table-row-properties style:min-row-height="0.494cm"/>
    </style:style>
    <style:style style:name="Cell152" style:family="table-cell">
      <style:table-cell-properties style:vertical-align="bottom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no-wrap"/>
    </style:style>
    <style:style style:name="P565" style:family="paragraph" style:parent-style-name="Normal">
      <style:paragraph-properties fo:line-height="108%" fo:margin-bottom="0cm"/>
    </style:style>
    <style:style style:name="T565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Cell153" style:family="table-cell">
      <style:table-cell-properties style:vertical-align="bottom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no-wrap"/>
    </style:style>
    <style:style style:name="P566" style:family="paragraph" style:parent-style-name="Normal">
      <style:paragraph-properties fo:line-height="108%" fo:margin-bottom="0cm"/>
    </style:style>
    <style:style style:name="T566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T566_2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Row55" style:family="table-row">
      <style:table-row-properties style:min-row-height="0.192cm"/>
    </style:style>
    <style:style style:name="Cell154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567" style:family="paragraph" style:parent-style-name="Normal">
      <style:paragraph-properties fo:line-height="108%" fo:margin-bottom="0cm"/>
    </style:style>
    <style:style style:name="T567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US" fo:country-complex="SA"/>
    </style:style>
    <style:style style:name="Cell155" style:family="table-cell">
      <style:table-cell-properties style:vertical-align="bottom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no-wrap"/>
    </style:style>
    <style:style style:name="P568" style:family="paragraph" style:parent-style-name="Normal">
      <style:paragraph-properties fo:text-align="center" fo:line-height="108%" fo:margin-bottom="0cm"/>
    </style:style>
    <style:style style:name="T568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US" fo:country-complex="SA"/>
    </style:style>
    <style:style style:name="T568_2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US" fo:country-complex="SA"/>
    </style:style>
    <style:style style:name="T568_3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US" fo:country-complex="SA"/>
    </style:style>
    <style:style style:name="T568_4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US" fo:country-complex="SA"/>
    </style:style>
    <style:style style:name="Row56" style:family="table-row">
      <style:table-row-properties style:min-row-height="0.494cm"/>
    </style:style>
    <style:style style:name="Cell156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569" style:family="paragraph" style:parent-style-name="Normal">
      <style:paragraph-properties fo:line-height="108%" fo:margin-bottom="0cm"/>
    </style:style>
    <style:style style:name="T569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US" fo:country-complex="SA"/>
    </style:style>
    <style:style style:name="Cell157" style:family="table-cell">
      <style:table-cell-properties style:vertical-align="bottom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no-wrap"/>
    </style:style>
    <style:style style:name="P570" style:family="paragraph" style:parent-style-name="Normal">
      <style:paragraph-properties fo:text-align="center" fo:line-height="108%" fo:margin-bottom="0cm"/>
    </style:style>
    <style:style style:name="T570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US" fo:country-complex="SA"/>
    </style:style>
    <style:style style:name="T570_2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US" fo:country-complex="SA"/>
    </style:style>
    <style:style style:name="Row57" style:family="table-row">
      <style:table-row-properties style:min-row-height="0.494cm"/>
    </style:style>
    <style:style style:name="Cell158" style:family="table-cell">
      <style:table-cell-properties style:vertical-align="middle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wrap"/>
    </style:style>
    <style:style style:name="P571" style:family="paragraph" style:parent-style-name="Normal">
      <style:paragraph-properties fo:line-height="108%" fo:margin-bottom="0cm"/>
    </style:style>
    <style:style style:name="T571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US" fo:country-complex="SA"/>
    </style:style>
    <style:style style:name="Cell159" style:family="table-cell">
      <style:table-cell-properties style:vertical-align="bottom" fo:padding-top="0.026cm" fo:border-top="#000000 0.018cm solid" fo:padding-bottom="0.026cm" fo:border-bottom="#000000 0.018cm solid" fo:padding-left="0.026cm" fo:border-left="#000000 0.018cm solid" fo:padding-right="0.026cm" fo:border-right="#000000 0.018cm solid" fo:wrap-option="no-wrap"/>
    </style:style>
    <style:style style:name="P572" style:family="paragraph" style:parent-style-name="Normal">
      <style:paragraph-properties fo:text-align="center" fo:line-height="108%" fo:margin-bottom="0cm"/>
    </style:style>
    <style:style style:name="T572_1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US" fo:country-complex="SA"/>
    </style:style>
    <style:style style:name="T572_2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US" fo:country-complex="SA"/>
    </style:style>
    <style:style style:name="T572_3" style:family="text">
      <style:text-properties style:font-name="Arial" fo:font-size="9pt" style:font-name-asian="Times New Roman" style:font-size-asian="9pt" style:font-name-complex="Times New Roman" style:font-size-complex="9pt" fo:language="en" fo:language-asian="en" fo:language-complex="ar" fo:country="GB" fo:country-asian="US" fo:country-complex="SA"/>
    </style:style>
    <style:style style:name="P573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574" style:family="paragraph" style:parent-style-name="Normal">
      <style:paragraph-properties fo:text-align="justify"/>
    </style:style>
    <style:style style:name="T574_1" style:family="text">
      <style:text-properties fo:font-size="10pt" style:font-name-asian="Arial" style:font-size-asian="10pt" style:font-name-complex="Arial" style:font-size-complex="10pt"/>
    </style:style>
    <style:style style:name="T574_2" style:family="text">
      <style:text-properties fo:font-size="10pt" style:font-name-asian="Arial" style:font-size-asian="10pt" style:font-name-complex="Arial" style:font-size-complex="10pt"/>
    </style:style>
    <style:style style:name="T574_3" style:family="text">
      <style:text-properties fo:font-size="10pt" style:font-name-asian="Arial" style:font-size-asian="10pt" style:font-name-complex="Arial" style:font-size-complex="10pt"/>
    </style:style>
    <style:style style:name="T574_4" style:family="text">
      <style:text-properties fo:font-size="10pt" style:font-name-asian="Arial" style:font-size-asian="10pt" style:font-name-complex="Arial" style:font-size-complex="10pt"/>
    </style:style>
    <style:style style:name="T574_5" style:family="text">
      <style:text-properties fo:font-size="10pt" style:font-name-asian="Arial" style:font-size-asian="10pt" style:font-name-complex="Arial" style:font-size-complex="10pt"/>
    </style:style>
    <style:style style:name="T574_6" style:family="text">
      <style:text-properties fo:font-size="10pt" style:font-name-asian="Arial" style:font-size-asian="10pt" style:font-name-complex="Arial" style:font-size-complex="10pt"/>
    </style:style>
    <style:style style:name="T574_7" style:family="text">
      <style:text-properties fo:font-size="10pt" style:font-name-asian="Arial" style:font-size-asian="10pt" style:font-name-complex="Arial" style:font-size-complex="10pt"/>
    </style:style>
    <style:style style:name="T574_8" style:family="text">
      <style:text-properties fo:font-size="10pt" style:font-name-asian="Arial" style:font-size-asian="10pt" style:font-name-complex="Arial" style:font-size-complex="10pt"/>
    </style:style>
    <style:style style:name="T574_9" style:family="text">
      <style:text-properties fo:font-size="10pt" style:font-name-asian="Arial" style:font-size-asian="10pt" style:font-name-complex="Arial" style:font-size-complex="10pt"/>
    </style:style>
    <style:style style:name="T574_10" style:family="text">
      <style:text-properties fo:font-size="10pt" style:font-name-asian="Arial" style:font-size-asian="10pt" style:font-name-complex="Arial" style:font-size-complex="10pt"/>
    </style:style>
    <style:style style:name="T574_11" style:family="text">
      <style:text-properties fo:font-size="10pt" style:font-name-asian="Arial" style:font-size-asian="10pt" style:font-name-complex="Arial" style:font-size-complex="10pt"/>
    </style:style>
    <style:style style:name="T574_12" style:family="text">
      <style:text-properties fo:font-size="10pt" style:font-name-asian="Arial" style:font-size-asian="10pt" style:font-name-complex="Arial" style:font-size-complex="10pt"/>
    </style:style>
    <style:style style:name="T574_13" style:family="text">
      <style:text-properties fo:font-size="10pt" style:font-name-asian="Arial" style:font-size-asian="10pt" style:font-name-complex="Arial" style:font-size-complex="10pt"/>
    </style:style>
    <style:style style:name="T574_14" style:family="text">
      <style:text-properties fo:font-size="10pt" style:font-name-asian="Arial" style:font-size-asian="10pt" style:font-name-complex="Arial" style:font-size-complex="10pt"/>
    </style:style>
    <style:style style:name="T574_15" style:family="text">
      <style:text-properties fo:font-size="10pt" style:font-name-asian="Arial" style:font-size-asian="10pt" style:font-name-complex="Arial" style:font-size-complex="10pt"/>
    </style:style>
    <style:style style:name="T574_16" style:family="text">
      <style:text-properties fo:font-size="10pt" style:font-name-asian="Arial" style:font-size-asian="10pt" style:font-name-complex="Arial" style:font-size-complex="10pt"/>
    </style:style>
    <style:style style:name="T574_17" style:family="text">
      <style:text-properties fo:font-size="10pt" style:font-name-asian="Arial" style:font-size-asian="10pt" style:font-name-complex="Arial" style:font-size-complex="10pt"/>
    </style:style>
    <style:style style:name="T574_18" style:family="text">
      <style:text-properties fo:font-size="10pt" style:font-name-asian="Arial" style:font-size-asian="10pt" style:font-name-complex="Arial" style:font-size-complex="10pt"/>
    </style:style>
    <style:style style:name="T574_19" style:family="text">
      <style:text-properties fo:font-size="10pt" style:font-name-asian="Arial" style:font-size-asian="10pt" style:font-name-complex="Arial" style:font-size-complex="10pt"/>
    </style:style>
    <style:style style:name="T574_20" style:family="text">
      <style:text-properties fo:font-size="10pt" style:font-name-asian="Arial" style:font-size-asian="10pt" style:font-name-complex="Arial" style:font-size-complex="10pt"/>
    </style:style>
    <style:style style:name="T574_21" style:family="text">
      <style:text-properties fo:font-size="10pt" style:font-name-asian="Arial" style:font-size-asian="10pt" style:font-name-complex="Arial" style:font-size-complex="10pt"/>
    </style:style>
    <style:style style:name="T574_22" style:family="text">
      <style:text-properties fo:font-size="10pt" style:font-name-asian="Arial" style:font-size-asian="10pt" style:font-name-complex="Arial" style:font-size-complex="10pt"/>
    </style:style>
    <style:style style:name="T574_23" style:family="text">
      <style:text-properties fo:font-size="10pt" style:font-name-asian="Arial" style:font-size-asian="10pt" style:font-name-complex="Arial" style:font-size-complex="10pt"/>
    </style:style>
    <style:style style:name="T574_24" style:family="text">
      <style:text-properties fo:font-size="10pt" style:font-name-asian="Arial" style:font-size-asian="10pt" style:font-name-complex="Arial" style:font-size-complex="10pt"/>
    </style:style>
    <style:style style:name="T574_25" style:family="text">
      <style:text-properties fo:font-size="10pt" style:font-name-asian="Arial" style:font-size-asian="10pt" style:font-name-complex="Arial" style:font-size-complex="10pt"/>
    </style:style>
    <style:style style:name="P575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P576" style:family="paragraph" style:parent-style-name="Normal">
      <style:paragraph-properties fo:text-align="justify"/>
    </style:style>
    <style:style style:name="T576_1" style:family="text">
      <style:text-properties fo:font-size="10pt" style:font-name-asian="Arial" style:font-size-asian="10pt" style:font-name-complex="Arial" style:font-size-complex="10pt"/>
    </style:style>
    <style:style style:name="T576_2" style:family="text">
      <style:text-properties fo:font-size="10pt" style:font-name-asian="Arial" style:font-size-asian="10pt" style:font-name-complex="Arial" style:font-size-complex="10pt"/>
    </style:style>
    <style:style style:name="T576_3" style:family="text">
      <style:text-properties fo:font-size="10pt" style:font-name-asian="Arial" style:font-size-asian="10pt" style:font-name-complex="Arial" style:font-size-complex="10pt"/>
    </style:style>
    <style:style style:name="T576_4" style:family="text">
      <style:text-properties fo:font-size="10pt" style:font-name-asian="Arial" style:font-size-asian="10pt" style:font-name-complex="Arial" style:font-size-complex="10pt"/>
    </style:style>
    <style:style style:name="T576_5" style:family="text">
      <style:text-properties fo:font-size="10pt" style:font-name-asian="Arial" style:font-size-asian="10pt" style:font-name-complex="Arial" style:font-size-complex="10pt"/>
    </style:style>
    <style:style style:name="T576_6" style:family="text">
      <style:text-properties fo:font-size="10pt" style:font-name-asian="Arial" style:font-size-asian="10pt" style:font-name-complex="Arial" style:font-size-complex="10pt"/>
    </style:style>
    <style:style style:name="T576_7" style:family="text">
      <style:text-properties fo:font-size="10pt" style:font-name-asian="Arial" style:font-size-asian="10pt" style:font-name-complex="Arial" style:font-size-complex="10pt"/>
    </style:style>
    <style:style style:name="T576_8" style:family="text">
      <style:text-properties fo:font-size="10pt" style:font-name-asian="Arial" style:font-size-asian="10pt" style:font-name-complex="Arial" style:font-size-complex="10pt"/>
    </style:style>
    <style:style style:name="T576_9" style:family="text">
      <style:text-properties fo:font-size="10pt" style:font-name-asian="Arial" style:font-size-asian="10pt" style:font-name-complex="Arial" style:font-size-complex="10pt"/>
    </style:style>
    <style:style style:name="T576_10" style:family="text">
      <style:text-properties fo:font-size="10pt" style:font-name-asian="Arial" style:font-size-asian="10pt" style:font-name-complex="Arial" style:font-size-complex="10pt"/>
    </style:style>
    <style:style style:name="T576_11" style:family="text">
      <style:text-properties fo:font-size="10pt" style:font-name-asian="Arial" style:font-size-asian="10pt" style:font-name-complex="Arial" style:font-size-complex="10pt"/>
    </style:style>
    <style:style style:name="T576_12" style:family="text">
      <style:text-properties fo:font-size="10pt" style:font-name-asian="Arial" style:font-size-asian="10pt" style:font-name-complex="Arial" style:font-size-complex="10pt"/>
    </style:style>
    <style:style style:name="T576_13" style:family="text">
      <style:text-properties fo:font-size="10pt" style:font-name-asian="Arial" style:font-size-asian="10pt" style:font-name-complex="Arial" style:font-size-complex="10pt"/>
    </style:style>
    <style:style style:name="T576_14" style:family="text">
      <style:text-properties fo:font-size="10pt" style:font-name-asian="Arial" style:font-size-asian="10pt" style:font-name-complex="Arial" style:font-size-complex="10pt"/>
    </style:style>
    <style:style style:name="T576_15" style:family="text">
      <style:text-properties fo:font-size="10pt" style:font-name-asian="Arial" style:font-size-asian="10pt" style:font-name-complex="Arial" style:font-size-complex="10pt"/>
    </style:style>
    <style:style style:name="T576_16" style:family="text">
      <style:text-properties fo:font-size="10pt" style:font-name-asian="Arial" style:font-size-asian="10pt" style:font-name-complex="Arial" style:font-size-complex="10pt"/>
    </style:style>
    <style:style style:name="T576_17" style:family="text">
      <style:text-properties fo:font-size="10pt" style:font-name-asian="Arial" style:font-size-asian="10pt" style:font-name-complex="Arial" style:font-size-complex="10pt"/>
    </style:style>
    <style:style style:name="T576_18" style:family="text">
      <style:text-properties fo:font-size="10pt" style:font-name-asian="Arial" style:font-size-asian="10pt" style:font-name-complex="Arial" style:font-size-complex="10pt"/>
    </style:style>
    <style:style style:name="T576_19" style:family="text">
      <style:text-properties fo:font-size="10pt" style:font-name-asian="Arial" style:font-size-asian="10pt" style:font-name-complex="Arial" style:font-size-complex="10pt"/>
    </style:style>
    <style:style style:name="T576_20" style:family="text">
      <style:text-properties fo:font-size="10pt" style:font-name-asian="Arial" style:font-size-asian="10pt" style:font-name-complex="Arial" style:font-size-complex="10pt"/>
    </style:style>
    <style:style style:name="T576_21" style:family="text">
      <style:text-properties fo:font-size="10pt" style:font-name-asian="Arial" style:font-size-asian="10pt" style:font-name-complex="Arial" style:font-size-complex="10pt"/>
    </style:style>
    <style:style style:name="T576_22" style:family="text">
      <style:text-properties fo:font-size="10pt" style:font-name-asian="Arial" style:font-size-asian="10pt" style:font-name-complex="Arial" style:font-size-complex="10pt"/>
    </style:style>
    <style:style style:name="T576_23" style:family="text">
      <style:text-properties fo:font-size="10pt" style:font-name-asian="Arial" style:font-size-asian="10pt" style:font-name-complex="Arial" style:font-size-complex="10pt"/>
    </style:style>
    <style:style style:name="T576_24" style:family="text">
      <style:text-properties fo:font-size="10pt" style:font-name-asian="Arial" style:font-size-asian="10pt" style:font-name-complex="Arial" style:font-size-complex="10pt"/>
    </style:style>
    <style:style style:name="P577" style:family="paragraph" style:parent-style-name="Normal">
      <style:text-properties fo:font-size="10pt" style:font-name-asian="Arial" style:font-size-asian="10pt" style:font-name-complex="Arial" style:font-size-complex="10pt"/>
    </style:style>
    <style:style style:name="P578" style:family="paragraph" style:parent-style-name="Normal"/>
    <style:style style:name="T578_1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P579" style:family="paragraph" style:parent-style-name="Normal">
      <style:paragraph-properties fo:text-align="justify"/>
    </style:style>
    <style:style style:name="T579_1" style:family="text">
      <style:text-properties fo:font-size="10pt" style:font-name-asian="Arial" style:font-size-asian="10pt" style:font-name-complex="Arial" style:font-size-complex="10pt"/>
    </style:style>
    <style:style style:name="T579_2" style:family="text">
      <style:text-properties fo:font-size="10pt" style:font-name-asian="Arial" style:font-size-asian="10pt" style:font-name-complex="Arial" style:font-size-complex="10pt"/>
    </style:style>
    <style:style style:name="T579_3" style:family="text">
      <style:text-properties fo:font-size="10pt" style:font-name-asian="Arial" style:font-size-asian="10pt" style:font-name-complex="Arial" style:font-size-complex="10pt"/>
    </style:style>
    <style:style style:name="T579_4" style:family="text">
      <style:text-properties fo:font-size="10pt" style:font-name-asian="Arial" style:font-size-asian="10pt" style:font-name-complex="Arial" style:font-size-complex="10pt"/>
    </style:style>
    <style:style style:name="T579_5" style:family="text">
      <style:text-properties fo:font-size="10pt" style:font-name-asian="Arial" style:font-size-asian="10pt" style:font-name-complex="Arial" style:font-size-complex="10pt"/>
    </style:style>
    <style:style style:name="T579_6" style:family="text">
      <style:text-properties fo:font-size="10pt" style:font-name-asian="Arial" style:font-size-asian="10pt" style:font-name-complex="Arial" style:font-size-complex="10pt"/>
    </style:style>
    <style:style style:name="T579_7" style:family="text">
      <style:text-properties fo:font-size="10pt" style:font-name-asian="Arial" style:font-size-asian="10pt" style:font-name-complex="Arial" style:font-size-complex="10pt"/>
    </style:style>
    <style:style style:name="T579_8" style:family="text">
      <style:text-properties fo:font-size="10pt" style:font-name-asian="Arial" style:font-size-asian="10pt" style:font-name-complex="Arial" style:font-size-complex="10pt"/>
    </style:style>
    <style:style style:name="T579_9" style:family="text">
      <style:text-properties fo:font-size="10pt" style:font-name-asian="Arial" style:font-size-asian="10pt" style:font-name-complex="Arial" style:font-size-complex="10pt"/>
    </style:style>
    <style:style style:name="T579_10" style:family="text">
      <style:text-properties fo:font-size="10pt" style:font-name-asian="Arial" style:font-size-asian="10pt" style:font-name-complex="Arial" style:font-size-complex="10pt"/>
    </style:style>
    <style:style style:name="T579_11" style:family="text">
      <style:text-properties fo:font-size="10pt" style:font-name-asian="Arial" style:font-size-asian="10pt" style:font-name-complex="Arial" style:font-size-complex="10pt"/>
    </style:style>
    <style:style style:name="T579_12" style:family="text">
      <style:text-properties fo:font-size="10pt" style:font-name-asian="Arial" style:font-size-asian="10pt" style:font-name-complex="Arial" style:font-size-complex="10pt"/>
    </style:style>
    <style:style style:name="T579_13" style:family="text">
      <style:text-properties fo:font-size="10pt" style:font-name-asian="Arial" style:font-size-asian="10pt" style:font-name-complex="Arial" style:font-size-complex="10pt"/>
    </style:style>
    <style:style style:name="T579_14" style:family="text">
      <style:text-properties fo:font-size="10pt" style:font-name-asian="Arial" style:font-size-asian="10pt" style:font-name-complex="Arial" style:font-size-complex="10pt"/>
    </style:style>
    <style:style style:name="T579_15" style:family="text">
      <style:text-properties fo:font-size="10pt" style:font-name-asian="Arial" style:font-size-asian="10pt" style:font-name-complex="Arial" style:font-size-complex="10pt"/>
    </style:style>
    <style:style style:name="T579_16" style:family="text">
      <style:text-properties fo:font-size="10pt" style:font-name-asian="Arial" style:font-size-asian="10pt" style:font-name-complex="Arial" style:font-size-complex="10pt"/>
    </style:style>
    <style:style style:name="T579_17" style:family="text">
      <style:text-properties fo:font-size="10pt" style:font-name-asian="Arial" style:font-size-asian="10pt" style:font-name-complex="Arial" style:font-size-complex="10pt"/>
    </style:style>
    <style:style style:name="T579_18" style:family="text">
      <style:text-properties fo:font-size="10pt" style:font-name-asian="Arial" style:font-size-asian="10pt" style:font-name-complex="Arial" style:font-size-complex="10pt"/>
    </style:style>
    <style:style style:name="T579_19" style:family="text">
      <style:text-properties fo:font-size="10pt" style:font-name-asian="Arial" style:font-size-asian="10pt" style:font-name-complex="Arial" style:font-size-complex="10pt"/>
    </style:style>
    <style:style style:name="T579_20" style:family="text">
      <style:text-properties fo:font-size="10pt" style:font-name-asian="Arial" style:font-size-asian="10pt" style:font-name-complex="Arial" style:font-size-complex="10pt"/>
    </style:style>
    <style:style style:name="T579_21" style:family="text">
      <style:text-properties fo:font-size="10pt" style:font-name-asian="Arial" style:font-size-asian="10pt" style:font-name-complex="Arial" style:font-size-complex="10pt"/>
    </style:style>
    <style:style style:name="T579_22" style:family="text">
      <style:text-properties fo:font-size="10pt" style:font-name-asian="Arial" style:font-size-asian="10pt" style:font-name-complex="Arial" style:font-size-complex="10pt"/>
    </style:style>
    <style:style style:name="T579_23" style:family="text">
      <style:text-properties fo:font-size="10pt" style:font-name-asian="Arial" style:font-size-asian="10pt" style:font-name-complex="Arial" style:font-size-complex="10pt"/>
    </style:style>
    <style:style style:name="T579_24" style:family="text">
      <style:text-properties fo:font-size="10pt" style:font-name-asian="Arial" style:font-size-asian="10pt" style:font-name-complex="Arial" style:font-size-complex="10pt"/>
    </style:style>
    <style:style style:name="T579_25" style:family="text">
      <style:text-properties fo:font-size="10pt" style:font-name-asian="Arial" style:font-size-asian="10pt" style:font-name-complex="Arial" style:font-size-complex="10pt"/>
    </style:style>
    <style:style style:name="T579_26" style:family="text">
      <style:text-properties fo:font-size="10pt" style:font-name-asian="Arial" style:font-size-asian="10pt" style:font-name-complex="Arial" style:font-size-complex="10pt"/>
    </style:style>
    <style:style style:name="T579_27" style:family="text">
      <style:text-properties fo:font-size="10pt" style:font-name-asian="Arial" style:font-size-asian="10pt" style:font-name-complex="Arial" style:font-size-complex="10pt"/>
    </style:style>
    <style:style style:name="T579_28" style:family="text">
      <style:text-properties fo:font-size="10pt" style:font-name-asian="Arial" style:font-size-asian="10pt" style:font-name-complex="Arial" style:font-size-complex="10pt"/>
    </style:style>
    <style:style style:name="T579_29" style:family="text">
      <style:text-properties fo:font-size="10pt" style:font-name-asian="Arial" style:font-size-asian="10pt" style:font-name-complex="Arial" style:font-size-complex="10pt"/>
    </style:style>
    <style:style style:name="T579_30" style:family="text">
      <style:text-properties fo:font-size="10pt" style:font-name-asian="Arial" style:font-size-asian="10pt" style:font-name-complex="Arial" style:font-size-complex="10pt"/>
    </style:style>
    <style:style style:name="T579_31" style:family="text">
      <style:text-properties fo:font-size="10pt" style:font-name-asian="Arial" style:font-size-asian="10pt" style:font-name-complex="Arial" style:font-size-complex="10pt"/>
    </style:style>
    <style:style style:name="T579_32" style:family="text">
      <style:text-properties fo:font-size="10pt" style:font-name-asian="Arial" style:font-size-asian="10pt" style:font-name-complex="Arial" style:font-size-complex="10pt"/>
    </style:style>
    <style:style style:name="T579_33" style:family="text">
      <style:text-properties fo:font-size="10pt" style:font-name-asian="Arial" style:font-size-asian="10pt" style:font-name-complex="Arial" style:font-size-complex="10pt"/>
    </style:style>
    <style:style style:name="T579_34" style:family="text">
      <style:text-properties fo:font-size="10pt" style:font-name-asian="Arial" style:font-size-asian="10pt" style:font-name-complex="Arial" style:font-size-complex="10pt"/>
    </style:style>
    <style:style style:name="T579_35" style:family="text">
      <style:text-properties fo:font-size="10pt" style:font-name-asian="Arial" style:font-size-asian="10pt" style:font-name-complex="Arial" style:font-size-complex="10pt"/>
    </style:style>
    <style:style style:name="T579_36" style:family="text">
      <style:text-properties fo:font-size="10pt" style:font-name-asian="Arial" style:font-size-asian="10pt" style:font-name-complex="Arial" style:font-size-complex="10pt"/>
    </style:style>
    <style:style style:name="T579_37" style:family="text">
      <style:text-properties fo:font-size="10pt" style:font-name-asian="Arial" style:font-size-asian="10pt" style:font-name-complex="Arial" style:font-size-complex="10pt"/>
    </style:style>
    <style:style style:name="T579_38" style:family="text">
      <style:text-properties fo:font-size="10pt" style:font-name-asian="Arial" style:font-size-asian="10pt" style:font-name-complex="Arial" style:font-size-complex="10pt"/>
    </style:style>
    <style:style style:name="T579_39" style:family="text">
      <style:text-properties fo:font-size="10pt" style:font-name-asian="Arial" style:font-size-asian="10pt" style:font-name-complex="Arial" style:font-size-complex="10pt"/>
    </style:style>
    <style:style style:name="T579_40" style:family="text">
      <style:text-properties fo:font-size="10pt" style:font-name-asian="Arial" style:font-size-asian="10pt" style:font-name-complex="Arial" style:font-size-complex="10pt"/>
    </style:style>
    <style:style style:name="T579_41" style:family="text">
      <style:text-properties fo:font-size="10pt" style:font-name-asian="Arial" style:font-size-asian="10pt" style:font-name-complex="Arial" style:font-size-complex="10pt"/>
    </style:style>
    <style:style style:name="T579_42" style:family="text">
      <style:text-properties fo:font-size="10pt" style:font-name-asian="Arial" style:font-size-asian="10pt" style:font-name-complex="Arial" style:font-size-complex="10pt"/>
    </style:style>
    <style:style style:name="T579_43" style:family="text">
      <style:text-properties fo:font-size="10pt" style:font-name-asian="Arial" style:font-size-asian="10pt" style:font-name-complex="Arial" style:font-size-complex="10pt"/>
    </style:style>
    <style:style style:name="P580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P581" style:family="paragraph" style:parent-style-name="Normal">
      <style:paragraph-properties fo:text-align="justify"/>
    </style:style>
    <style:style style:name="T581_1" style:family="text">
      <style:text-properties fo:font-size="10pt" style:font-name-asian="Arial" style:font-size-asian="10pt" style:font-name-complex="Arial" style:font-size-complex="10pt"/>
    </style:style>
    <style:style style:name="T581_2" style:family="text">
      <style:text-properties fo:font-size="10pt" style:font-name-asian="Arial" style:font-size-asian="10pt" style:font-name-complex="Arial" style:font-size-complex="10pt"/>
    </style:style>
    <style:style style:name="T581_3" style:family="text">
      <style:text-properties fo:font-size="10pt" style:font-name-asian="Arial" style:font-size-asian="10pt" style:font-name-complex="Arial" style:font-size-complex="10pt"/>
    </style:style>
    <style:style style:name="T581_4" style:family="text">
      <style:text-properties fo:font-size="10pt" style:font-name-asian="Arial" style:font-size-asian="10pt" style:font-name-complex="Arial" style:font-size-complex="10pt"/>
    </style:style>
    <style:style style:name="T581_5" style:family="text">
      <style:text-properties fo:font-size="10pt" style:font-name-asian="Arial" style:font-size-asian="10pt" style:font-name-complex="Arial" style:font-size-complex="10pt"/>
    </style:style>
    <style:style style:name="T581_6" style:family="text">
      <style:text-properties fo:font-size="10pt" style:font-name-asian="Arial" style:font-size-asian="10pt" style:font-name-complex="Arial" style:font-size-complex="10pt"/>
    </style:style>
    <style:style style:name="T581_7" style:family="text">
      <style:text-properties fo:font-size="10pt" style:font-name-asian="Arial" style:font-size-asian="10pt" style:font-name-complex="Arial" style:font-size-complex="10pt"/>
    </style:style>
    <style:style style:name="T581_8" style:family="text">
      <style:text-properties fo:font-size="10pt" style:font-name-asian="Arial" style:font-size-asian="10pt" style:font-name-complex="Arial" style:font-size-complex="10pt"/>
    </style:style>
    <style:style style:name="T581_9" style:family="text">
      <style:text-properties fo:font-size="10pt" style:font-name-asian="Arial" style:font-size-asian="10pt" style:font-name-complex="Arial" style:font-size-complex="10pt"/>
    </style:style>
    <style:style style:name="T581_10" style:family="text">
      <style:text-properties fo:font-size="10pt" style:font-name-asian="Arial" style:font-size-asian="10pt" style:font-name-complex="Arial" style:font-size-complex="10pt"/>
    </style:style>
    <style:style style:name="T581_11" style:family="text">
      <style:text-properties fo:font-size="10pt" style:font-name-asian="Arial" style:font-size-asian="10pt" style:font-name-complex="Arial" style:font-size-complex="10pt"/>
    </style:style>
    <style:style style:name="T581_12" style:family="text">
      <style:text-properties fo:font-size="10pt" style:font-name-asian="Arial" style:font-size-asian="10pt" style:font-name-complex="Arial" style:font-size-complex="10pt"/>
    </style:style>
    <style:style style:name="T581_13" style:family="text">
      <style:text-properties fo:font-size="10pt" style:font-name-asian="Arial" style:font-size-asian="10pt" style:font-name-complex="Arial" style:font-size-complex="10pt"/>
    </style:style>
    <style:style style:name="T581_14" style:family="text">
      <style:text-properties fo:font-size="10pt" style:font-name-asian="Arial" style:font-size-asian="10pt" style:font-name-complex="Arial" style:font-size-complex="10pt"/>
    </style:style>
    <style:style style:name="T581_15" style:family="text">
      <style:text-properties fo:font-size="10pt" style:font-name-asian="Arial" style:font-size-asian="10pt" style:font-name-complex="Arial" style:font-size-complex="10pt"/>
    </style:style>
    <style:style style:name="T581_16" style:family="text">
      <style:text-properties fo:font-size="10pt" style:font-name-asian="Arial" style:font-size-asian="10pt" style:font-name-complex="Arial" style:font-size-complex="10pt"/>
    </style:style>
    <style:style style:name="T581_17" style:family="text">
      <style:text-properties fo:font-size="10pt" style:font-name-asian="Arial" style:font-size-asian="10pt" style:font-name-complex="Arial" style:font-size-complex="10pt"/>
    </style:style>
    <style:style style:name="T581_18" style:family="text">
      <style:text-properties fo:font-size="10pt" style:font-name-asian="Arial" style:font-size-asian="10pt" style:font-name-complex="Arial" style:font-size-complex="10pt"/>
    </style:style>
    <style:style style:name="T581_19" style:family="text">
      <style:text-properties fo:font-size="10pt" style:font-name-asian="Arial" style:font-size-asian="10pt" style:font-name-complex="Arial" style:font-size-complex="10pt"/>
    </style:style>
    <style:style style:name="T581_20" style:family="text">
      <style:text-properties fo:font-size="10pt" style:font-name-asian="Arial" style:font-size-asian="10pt" style:font-name-complex="Arial" style:font-size-complex="10pt"/>
    </style:style>
    <style:style style:name="T581_21" style:family="text">
      <style:text-properties fo:font-size="10pt" style:font-name-asian="Arial" style:font-size-asian="10pt" style:font-name-complex="Arial" style:font-size-complex="10pt"/>
    </style:style>
    <style:style style:name="T581_22" style:family="text">
      <style:text-properties fo:font-size="10pt" style:font-name-asian="Arial" style:font-size-asian="10pt" style:font-name-complex="Arial" style:font-size-complex="10pt"/>
    </style:style>
    <style:style style:name="T581_23" style:family="text">
      <style:text-properties fo:font-size="10pt" style:font-name-asian="Arial" style:font-size-asian="10pt" style:font-name-complex="Arial" style:font-size-complex="10pt"/>
    </style:style>
    <style:style style:name="T581_24" style:family="text">
      <style:text-properties fo:font-size="10pt" style:font-name-asian="Arial" style:font-size-asian="10pt" style:font-name-complex="Arial" style:font-size-complex="10pt"/>
    </style:style>
    <style:style style:name="T581_25" style:family="text">
      <style:text-properties fo:font-size="10pt" style:font-name-asian="Arial" style:font-size-asian="10pt" style:font-name-complex="Arial" style:font-size-complex="10pt"/>
    </style:style>
    <style:style style:name="T581_26" style:family="text">
      <style:text-properties fo:font-size="10pt" style:font-name-asian="Arial" style:font-size-asian="10pt" style:font-name-complex="Arial" style:font-size-complex="10pt"/>
    </style:style>
    <style:style style:name="T581_27" style:family="text">
      <style:text-properties fo:font-size="10pt" style:font-name-asian="Arial" style:font-size-asian="10pt" style:font-name-complex="Arial" style:font-size-complex="10pt"/>
    </style:style>
    <style:style style:name="T581_28" style:family="text">
      <style:text-properties fo:font-size="10pt" style:font-name-asian="Arial" style:font-size-asian="10pt" style:font-name-complex="Arial" style:font-size-complex="10pt"/>
    </style:style>
    <style:style style:name="T581_29" style:family="text">
      <style:text-properties fo:font-size="10pt" style:font-name-asian="Arial" style:font-size-asian="10pt" style:font-name-complex="Arial" style:font-size-complex="10pt"/>
    </style:style>
    <style:style style:name="T581_30" style:family="text">
      <style:text-properties fo:font-size="10pt" style:font-name-asian="Arial" style:font-size-asian="10pt" style:font-name-complex="Arial" style:font-size-complex="10pt"/>
    </style:style>
    <style:style style:name="T581_31" style:family="text">
      <style:text-properties fo:font-size="10pt" style:font-name-asian="Arial" style:font-size-asian="10pt" style:font-name-complex="Arial" style:font-size-complex="10pt"/>
    </style:style>
    <style:style style:name="T581_32" style:family="text">
      <style:text-properties fo:font-size="10pt" style:font-name-asian="Arial" style:font-size-asian="10pt" style:font-name-complex="Arial" style:font-size-complex="10pt"/>
    </style:style>
    <style:style style:name="T581_33" style:family="text">
      <style:text-properties fo:font-size="10pt" style:font-name-asian="Arial" style:font-size-asian="10pt" style:font-name-complex="Arial" style:font-size-complex="10pt"/>
    </style:style>
    <style:style style:name="T581_34" style:family="text">
      <style:text-properties fo:font-size="10pt" style:font-name-asian="Arial" style:font-size-asian="10pt" style:font-name-complex="Arial" style:font-size-complex="10pt"/>
    </style:style>
    <style:style style:name="T581_35" style:family="text">
      <style:text-properties fo:font-size="10pt" style:font-name-asian="Arial" style:font-size-asian="10pt" style:font-name-complex="Arial" style:font-size-complex="10pt"/>
    </style:style>
    <style:style style:name="T581_36" style:family="text">
      <style:text-properties fo:font-size="10pt" style:font-name-asian="Arial" style:font-size-asian="10pt" style:font-name-complex="Arial" style:font-size-complex="10pt"/>
    </style:style>
    <style:style style:name="T581_37" style:family="text">
      <style:text-properties fo:font-size="10pt" style:font-name-asian="Arial" style:font-size-asian="10pt" style:font-name-complex="Arial" style:font-size-complex="10pt"/>
    </style:style>
    <style:style style:name="T581_38" style:family="text">
      <style:text-properties fo:font-size="10pt" style:font-name-asian="Arial" style:font-size-asian="10pt" style:font-name-complex="Arial" style:font-size-complex="10pt"/>
    </style:style>
    <style:style style:name="T581_39" style:family="text">
      <style:text-properties fo:font-size="10pt" style:font-name-asian="Arial" style:font-size-asian="10pt" style:font-name-complex="Arial" style:font-size-complex="10pt"/>
    </style:style>
    <style:style style:name="T581_40" style:family="text">
      <style:text-properties fo:font-size="10pt" style:font-name-asian="Arial" style:font-size-asian="10pt" style:font-name-complex="Arial" style:font-size-complex="10pt"/>
    </style:style>
    <style:style style:name="T581_41" style:family="text">
      <style:text-properties fo:font-size="10pt" style:font-name-asian="Arial" style:font-size-asian="10pt" style:font-name-complex="Arial" style:font-size-complex="10pt"/>
    </style:style>
    <style:style style:name="T581_42" style:family="text">
      <style:text-properties fo:font-size="10pt" style:font-name-asian="Arial" style:font-size-asian="10pt" style:font-name-complex="Arial" style:font-size-complex="10pt"/>
    </style:style>
    <style:style style:name="T581_43" style:family="text">
      <style:text-properties fo:font-size="10pt" style:font-name-asian="Arial" style:font-size-asian="10pt" style:font-name-complex="Arial" style:font-size-complex="10pt"/>
    </style:style>
    <style:style style:name="T581_44" style:family="text">
      <style:text-properties fo:font-size="10pt" style:font-name-asian="Arial" style:font-size-asian="10pt" style:font-name-complex="Arial" style:font-size-complex="10pt"/>
    </style:style>
    <style:style style:name="T581_45" style:family="text">
      <style:text-properties fo:font-size="10pt" style:font-name-asian="Arial" style:font-size-asian="10pt" style:font-name-complex="Arial" style:font-size-complex="10pt"/>
    </style:style>
    <style:style style:name="T581_46" style:family="text">
      <style:text-properties fo:font-size="10pt" style:font-name-asian="Arial" style:font-size-asian="10pt" style:font-name-complex="Arial" style:font-size-complex="10pt"/>
    </style:style>
    <style:style style:name="T581_47" style:family="text">
      <style:text-properties fo:font-size="10pt" style:font-name-asian="Arial" style:font-size-asian="10pt" style:font-name-complex="Arial" style:font-size-complex="10pt"/>
    </style:style>
    <style:style style:name="T581_48" style:family="text">
      <style:text-properties fo:font-size="10pt" style:font-name-asian="Arial" style:font-size-asian="10pt" style:font-name-complex="Arial" style:font-size-complex="10pt"/>
    </style:style>
    <style:style style:name="T581_49" style:family="text">
      <style:text-properties fo:font-size="10pt" style:font-name-asian="Arial" style:font-size-asian="10pt" style:font-name-complex="Arial" style:font-size-complex="10pt"/>
    </style:style>
    <style:style style:name="T581_50" style:family="text">
      <style:text-properties fo:font-size="10pt" style:font-name-asian="Arial" style:font-size-asian="10pt" style:font-name-complex="Arial" style:font-size-complex="10pt"/>
    </style:style>
    <style:style style:name="T581_51" style:family="text">
      <style:text-properties fo:font-size="10pt" style:font-name-asian="Arial" style:font-size-asian="10pt" style:font-name-complex="Arial" style:font-size-complex="10pt"/>
    </style:style>
    <style:style style:name="T581_52" style:family="text">
      <style:text-properties fo:font-size="10pt" style:font-name-asian="Arial" style:font-size-asian="10pt" style:font-name-complex="Arial" style:font-size-complex="10pt"/>
    </style:style>
    <style:style style:name="T581_53" style:family="text">
      <style:text-properties fo:font-size="10pt" style:font-name-asian="Arial" style:font-size-asian="10pt" style:font-name-complex="Arial" style:font-size-complex="10pt"/>
    </style:style>
    <style:style style:name="T581_54" style:family="text">
      <style:text-properties fo:font-size="10pt" style:font-name-asian="Arial" style:font-size-asian="10pt" style:font-name-complex="Arial" style:font-size-complex="10pt"/>
    </style:style>
    <style:style style:name="T581_55" style:family="text">
      <style:text-properties fo:font-size="10pt" style:font-name-asian="Arial" style:font-size-asian="10pt" style:font-name-complex="Arial" style:font-size-complex="10pt"/>
    </style:style>
    <style:style style:name="T581_56" style:family="text">
      <style:text-properties fo:font-size="10pt" style:font-name-asian="Arial" style:font-size-asian="10pt" style:font-name-complex="Arial" style:font-size-complex="10pt"/>
    </style:style>
    <style:style style:name="T581_57" style:family="text">
      <style:text-properties fo:font-size="10pt" style:font-name-asian="Arial" style:font-size-asian="10pt" style:font-name-complex="Arial" style:font-size-complex="10pt"/>
    </style:style>
    <style:style style:name="P582" style:family="paragraph" style:parent-style-name="Normal">
      <style:paragraph-properties fo:text-align="justify"/>
      <style:text-properties fo:font-size="10pt" style:font-name-asian="Arial" style:font-size-asian="10pt" style:font-name-complex="Arial" style:font-size-complex="10pt"/>
    </style:style>
    <style:style style:name="P583" style:family="paragraph" style:parent-style-name="Normal">
      <style:paragraph-properties fo:text-align="justify"/>
    </style:style>
    <style:style style:name="T583_1" style:family="text">
      <style:text-properties fo:font-size="10pt" style:font-name-asian="Arial" style:font-size-asian="10pt" style:font-name-complex="Arial" style:font-size-complex="10pt" fo:language="en" fo:country="US" fo:font-weight="bold" style:font-weight-asian="bold" style:font-weight-complex="bold"/>
    </style:style>
    <style:style style:name="P584" style:family="paragraph" style:parent-style-name="Normal">
      <style:paragraph-properties fo:text-align="justify"/>
    </style:style>
    <style:style style:name="T584_1" style:family="text">
      <style:text-properties fo:font-size="10pt" style:font-name-asian="Arial" style:font-size-asian="10pt" style:font-name-complex="Arial" style:font-size-complex="10pt"/>
    </style:style>
    <style:style style:name="T584_2" style:family="text">
      <style:text-properties fo:font-size="10pt" style:font-name-asian="Arial" style:font-size-asian="10pt" style:font-name-complex="Arial" style:font-size-complex="10pt"/>
    </style:style>
    <style:style style:name="T584_3" style:family="text">
      <style:text-properties fo:font-size="10pt" style:font-name-asian="Arial" style:font-size-asian="10pt" style:font-name-complex="Arial" style:font-size-complex="10pt"/>
    </style:style>
    <style:style style:name="T584_4" style:family="text">
      <style:text-properties fo:font-size="10pt" style:font-name-asian="Arial" style:font-size-asian="10pt" style:font-name-complex="Arial" style:font-size-complex="10pt"/>
    </style:style>
    <style:style style:name="T584_5" style:family="text">
      <style:text-properties fo:font-size="10pt" style:font-name-asian="Arial" style:font-size-asian="10pt" style:font-name-complex="Arial" style:font-size-complex="10pt"/>
    </style:style>
    <style:style style:name="T584_6" style:family="text">
      <style:text-properties fo:font-size="10pt" style:font-name-asian="Arial" style:font-size-asian="10pt" style:font-name-complex="Arial" style:font-size-complex="10pt"/>
    </style:style>
    <style:style style:name="T584_7" style:family="text">
      <style:text-properties fo:font-size="10pt" style:font-name-asian="Arial" style:font-size-asian="10pt" style:font-name-complex="Arial" style:font-size-complex="10pt"/>
    </style:style>
    <style:style style:name="T584_8" style:family="text">
      <style:text-properties fo:font-size="10pt" style:font-name-asian="Arial" style:font-size-asian="10pt" style:font-name-complex="Arial" style:font-size-complex="10pt"/>
    </style:style>
    <style:style style:name="T584_9" style:family="text">
      <style:text-properties fo:font-size="10pt" style:font-name-asian="Arial" style:font-size-asian="10pt" style:font-name-complex="Arial" style:font-size-complex="10pt"/>
    </style:style>
    <style:style style:name="T584_10" style:family="text">
      <style:text-properties fo:font-size="10pt" style:font-name-asian="Arial" style:font-size-asian="10pt" style:font-name-complex="Arial" style:font-size-complex="10pt"/>
    </style:style>
    <style:style style:name="T584_11" style:family="text">
      <style:text-properties fo:font-size="10pt" style:font-name-asian="Arial" style:font-size-asian="10pt" style:font-name-complex="Arial" style:font-size-complex="10pt"/>
    </style:style>
    <style:style style:name="T584_12" style:family="text">
      <style:text-properties fo:font-size="10pt" style:font-name-asian="Arial" style:font-size-asian="10pt" style:font-name-complex="Arial" style:font-size-complex="10pt"/>
    </style:style>
    <style:style style:name="T584_13" style:family="text">
      <style:text-properties fo:font-size="10pt" style:font-name-asian="Arial" style:font-size-asian="10pt" style:font-name-complex="Arial" style:font-size-complex="10pt"/>
    </style:style>
    <style:style style:name="T584_14" style:family="text">
      <style:text-properties fo:font-size="10pt" style:font-name-asian="Arial" style:font-size-asian="10pt" style:font-name-complex="Arial" style:font-size-complex="10pt"/>
    </style:style>
    <style:style style:name="T584_15" style:family="text">
      <style:text-properties fo:font-size="10pt" style:font-name-asian="Arial" style:font-size-asian="10pt" style:font-name-complex="Arial" style:font-size-complex="10pt"/>
    </style:style>
    <style:style style:name="P585" style:family="paragraph" style:parent-style-name="Normal">
      <style:paragraph-properties fo:text-align="justify"/>
      <style:text-properties fo:font-size="11pt" style:font-size-asian="11pt" style:font-name-complex="Arial" style:font-size-complex="11pt" fo:language-asian="en" fo:country-asian="GB"/>
    </style:style>
    <style:style style:name="P586" style:family="paragraph" style:parent-style-name="Normal">
      <style:paragraph-properties fo:text-align="justify"/>
    </style:style>
    <style:style style:name="T586_1" style:family="text">
      <style:text-properties fo:font-size="10pt" style:font-name-asian="Arial" style:font-size-asian="10pt" style:font-name-complex="Arial" style:font-size-complex="10pt"/>
    </style:style>
    <style:style style:name="T586_2" style:family="text">
      <style:text-properties fo:font-size="10pt" style:font-name-asian="Arial" style:font-size-asian="10pt" style:font-name-complex="Arial" style:font-size-complex="10pt"/>
    </style:style>
    <style:style style:name="T586_3" style:family="text">
      <style:text-properties fo:font-size="10pt" style:font-name-asian="Arial" style:font-size-asian="10pt" style:font-name-complex="Arial" style:font-size-complex="10pt"/>
    </style:style>
    <style:style style:name="T586_4" style:family="text">
      <style:text-properties fo:font-size="10pt" style:font-name-asian="Arial" style:font-size-asian="10pt" style:font-name-complex="Arial" style:font-size-complex="10pt"/>
    </style:style>
    <style:style style:name="T586_5" style:family="text">
      <style:text-properties fo:font-size="10pt" style:font-name-asian="Arial" style:font-size-asian="10pt" style:font-name-complex="Arial" style:font-size-complex="10pt"/>
    </style:style>
    <style:style style:name="T586_6" style:family="text">
      <style:text-properties fo:font-size="10pt" style:font-name-asian="Arial" style:font-size-asian="10pt" style:font-name-complex="Arial" style:font-size-complex="10pt"/>
    </style:style>
    <style:style style:name="T586_7" style:family="text">
      <style:text-properties fo:font-size="10pt" style:font-name-asian="Arial" style:font-size-asian="10pt" style:font-name-complex="Arial" style:font-size-complex="10pt"/>
    </style:style>
    <style:style style:name="T586_8" style:family="text">
      <style:text-properties fo:font-size="10pt" style:font-name-asian="Arial" style:font-size-asian="10pt" style:font-name-complex="Arial" style:font-size-complex="10pt"/>
    </style:style>
    <style:style style:name="T586_9" style:family="text">
      <style:text-properties fo:font-size="10pt" style:font-name-asian="Arial" style:font-size-asian="10pt" style:font-name-complex="Arial" style:font-size-complex="10pt"/>
    </style:style>
    <style:style style:name="T586_10" style:family="text">
      <style:text-properties fo:font-size="10pt" style:font-name-asian="Arial" style:font-size-asian="10pt" style:font-name-complex="Arial" style:font-size-complex="10pt"/>
    </style:style>
    <style:style style:name="T586_11" style:family="text">
      <style:text-properties fo:font-size="10pt" style:font-name-asian="Arial" style:font-size-asian="10pt" style:font-name-complex="Arial" style:font-size-complex="10pt"/>
    </style:style>
    <style:style style:name="T586_12" style:family="text">
      <style:text-properties fo:font-size="10pt" style:font-name-asian="Arial" style:font-size-asian="10pt" style:font-name-complex="Arial" style:font-size-complex="10pt"/>
    </style:style>
    <style:style style:name="T586_13" style:family="text">
      <style:text-properties fo:font-size="10pt" style:font-name-asian="Arial" style:font-size-asian="10pt" style:font-name-complex="Arial" style:font-size-complex="10pt"/>
    </style:style>
    <style:style style:name="T586_14" style:family="text">
      <style:text-properties fo:font-size="10pt" style:font-name-asian="Arial" style:font-size-asian="10pt" style:font-name-complex="Arial" style:font-size-complex="10pt"/>
    </style:style>
    <style:style style:name="T586_15" style:family="text">
      <style:text-properties fo:font-size="11pt" style:font-size-asian="11pt" style:font-name-complex="Arial" style:font-size-complex="11pt" fo:language-asian="en" fo:country-asian="GB"/>
    </style:style>
    <style:style style:name="T586_16" style:family="text">
      <style:text-properties fo:font-size="10pt" style:font-name-asian="Arial" style:font-size-asian="10pt" style:font-name-complex="Arial" style:font-size-complex="10pt"/>
    </style:style>
    <style:style style:name="P587" style:family="paragraph" style:parent-style-name="Normal">
      <style:text-properties fo:font-size="11pt" style:font-size-asian="11pt" style:font-name-complex="Arial" style:font-size-complex="11pt" fo:language="en" fo:language-asian="en" fo:country-asian="GB" fo:font-weight="bold" style:font-weight-asian="bold" style:font-weight-complex="bold"/>
    </style:style>
    <style:style style:name="P588" style:family="paragraph" style:parent-style-name="Normal"/>
    <style:style style:name="T588_1" style:family="text">
      <style:text-properties fo:font-size="11pt" style:font-size-asian="11pt" style:font-name-complex="Arial" style:font-size-complex="11pt" fo:language="en" fo:language-asian="en" fo:country="US" fo:country-asian="GB" fo:font-weight="bold" style:font-weight-asian="bold" style:font-weight-complex="bold"/>
    </style:style>
    <style:style style:name="P589" style:family="paragraph" style:parent-style-name="Normal">
      <style:paragraph-properties fo:text-align="justify" fo:margin-top="0.071cm"/>
    </style:style>
    <style:style style:name="T589_1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589_2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589_3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589_4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589_5" style:family="text">
      <style:text-properties fo:font-size="10pt" style:font-size-asian="10pt" style:font-name-complex="Arial" style:font-size-complex="10pt" fo:language="en" fo:language-asian="en" fo:country="US" fo:country-asian="GB"/>
    </style:style>
    <style:style style:name="T589_6" style:family="text">
      <style:text-properties fo:font-size="10pt" style:font-size-asian="10pt" style:font-name-complex="Arial" style:font-size-complex="10pt" fo:language="en" fo:language-asian="en" fo:country-asian="GB"/>
    </style:style>
    <style:style style:name="T589_7" style:family="text">
      <style:text-properties fo:font-size="10pt" style:font-size-asian="10pt" style:font-name-complex="Arial" style:font-size-complex="10pt" fo:language="en" fo:language-asian="en" fo:country-asian="GB"/>
    </style:style>
    <style:style style:name="T589_8" style:family="text">
      <style:text-properties fo:font-size="10pt" style:font-size-asian="10pt" style:font-name-complex="Arial" style:font-size-complex="10pt" fo:language="en" fo:language-asian="en" fo:country-asian="GB"/>
    </style:style>
    <style:style style:name="T589_9" style:family="text">
      <style:text-properties fo:font-size="10pt" style:font-size-asian="10pt" style:font-name-complex="Arial" style:font-size-complex="10pt" fo:language="en" fo:language-asian="en" fo:country-asian="GB"/>
    </style:style>
    <style:style style:name="T589_10" style:family="text">
      <style:text-properties fo:font-size="10pt" style:font-size-asian="10pt" style:font-name-complex="Arial" style:font-size-complex="10pt" fo:language="en" fo:language-asian="en" fo:country-asian="GB"/>
    </style:style>
    <style:style style:name="T589_11" style:family="text">
      <style:text-properties fo:font-size="10pt" style:font-size-asian="10pt" style:font-name-complex="Arial" style:font-size-complex="10pt" fo:language="en" fo:language-asian="en" fo:country-asian="GB"/>
    </style:style>
    <style:style style:name="T589_12" style:family="text">
      <style:text-properties fo:font-size="10pt" style:font-size-asian="10pt" style:font-name-complex="Arial" style:font-size-complex="10pt" fo:language="en" fo:language-asian="en" fo:country-asian="GB"/>
    </style:style>
    <style:style style:name="T589_13" style:family="text">
      <style:text-properties fo:font-size="10pt" style:font-size-asian="10pt" style:font-name-complex="Arial" style:font-size-complex="10pt" fo:language="en" fo:language-asian="en" fo:country-asian="GB"/>
    </style:style>
    <style:style style:name="T589_14" style:family="text">
      <style:text-properties fo:font-size="10pt" style:font-size-asian="10pt" style:font-name-complex="Arial" style:font-size-complex="10pt" fo:language="en" fo:language-asian="en" fo:country-asian="GB"/>
    </style:style>
    <style:style style:name="T589_15" style:family="text">
      <style:text-properties fo:font-size="10pt" style:font-size-asian="10pt" style:font-name-complex="Arial" style:font-size-complex="10pt" fo:language="en" fo:language-asian="en" fo:country-asian="GB"/>
    </style:style>
    <style:style style:name="T589_16" style:family="text">
      <style:text-properties fo:font-size="10pt" style:font-size-asian="10pt" style:font-name-complex="Arial" style:font-size-complex="10pt"/>
    </style:style>
    <style:style style:name="T589_17" style:family="text">
      <style:text-properties fo:font-size="10pt" style:font-size-asian="10pt" style:font-name-complex="Arial" style:font-size-complex="10pt"/>
    </style:style>
    <style:style style:name="T589_18" style:family="text">
      <style:text-properties fo:font-size="10pt" style:font-size-asian="10pt" style:font-name-complex="Arial" style:font-size-complex="10pt"/>
    </style:style>
    <style:style style:name="T589_19" style:family="text">
      <style:text-properties fo:font-size="10pt" style:font-size-asian="10pt" style:font-name-complex="Arial" style:font-size-complex="10pt"/>
    </style:style>
    <style:style style:name="T589_20" style:family="text">
      <style:text-properties fo:font-size="10pt" style:font-size-asian="10pt" style:font-name-complex="Arial" style:font-size-complex="10pt"/>
    </style:style>
    <style:style style:name="T589_21" style:family="text">
      <style:text-properties fo:font-size="10pt" style:font-size-asian="10pt" style:font-name-complex="Arial" style:font-size-complex="10pt"/>
    </style:style>
    <style:style style:name="T589_22" style:family="text">
      <style:text-properties fo:font-size="10pt" style:font-size-asian="10pt" style:font-name-complex="Arial" style:font-size-complex="10pt"/>
    </style:style>
    <style:style style:name="T589_23" style:family="text">
      <style:text-properties fo:font-size="10pt" style:font-size-asian="10pt" style:font-name-complex="Arial" style:font-size-complex="10pt"/>
    </style:style>
    <style:style style:name="T589_24" style:family="text">
      <style:text-properties fo:font-size="10pt" style:font-size-asian="10pt" style:font-name-complex="Arial" style:font-size-complex="10pt"/>
    </style:style>
    <style:style style:name="T589_25" style:family="text">
      <style:text-properties fo:font-size="10pt" style:font-size-asian="10pt" style:font-name-complex="Arial" style:font-size-complex="10pt"/>
    </style:style>
    <style:style style:name="T589_26" style:family="text">
      <style:text-properties fo:font-size="10pt" style:font-size-asian="10pt" style:font-name-complex="Arial" style:font-size-complex="10pt"/>
    </style:style>
    <style:style style:name="T589_27" style:family="text">
      <style:text-properties fo:font-size="10pt" style:font-size-asian="10pt" style:font-name-complex="Arial" style:font-size-complex="10pt"/>
    </style:style>
    <style:style style:name="T589_28" style:family="text">
      <style:text-properties fo:font-size="10pt" style:font-size-asian="10pt" style:font-name-complex="Arial" style:font-size-complex="10pt"/>
    </style:style>
    <style:style style:name="T589_29" style:family="text">
      <style:text-properties fo:font-size="10pt" style:font-size-asian="10pt" style:font-name-complex="Arial" style:font-size-complex="10pt"/>
    </style:style>
    <style:style style:name="T589_30" style:family="text">
      <style:text-properties fo:font-size="10pt" style:font-size-asian="10pt" style:font-name-complex="Arial" style:font-size-complex="10pt"/>
    </style:style>
    <style:style style:name="T589_31" style:family="text">
      <style:text-properties fo:font-size="10pt" style:font-size-asian="10pt" style:font-name-complex="Arial" style:font-size-complex="10pt"/>
    </style:style>
    <style:style style:name="T589_32" style:family="text">
      <style:text-properties fo:font-size="10pt" style:font-size-asian="10pt" style:font-name-complex="Arial" style:font-size-complex="10pt"/>
    </style:style>
    <style:style style:name="T589_33" style:family="text">
      <style:text-properties fo:font-size="10pt" style:font-size-asian="10pt" style:font-name-complex="Arial" style:font-size-complex="10pt"/>
    </style:style>
    <style:style style:name="T589_34" style:family="text">
      <style:text-properties fo:font-size="10pt" style:font-size-asian="10pt" style:font-name-complex="Arial" style:font-size-complex="10pt"/>
    </style:style>
    <style:style style:name="T589_35" style:family="text">
      <style:text-properties fo:font-size="10pt" style:font-size-asian="10pt" style:font-name-complex="Arial" style:font-size-complex="10pt"/>
    </style:style>
    <style:style style:name="T589_36" style:family="text">
      <style:text-properties fo:font-size="10pt" style:font-size-asian="10pt" style:font-name-complex="Arial" style:font-size-complex="10pt"/>
    </style:style>
    <style:style style:name="T589_37" style:family="text">
      <style:text-properties fo:font-size="10pt" style:font-size-asian="10pt" style:font-name-complex="Arial" style:font-size-complex="10pt"/>
    </style:style>
    <style:style style:name="T589_38" style:family="text">
      <style:text-properties fo:font-size="10pt" style:font-size-asian="10pt" style:font-name-complex="Arial" style:font-size-complex="10pt"/>
    </style:style>
    <style:style style:name="T589_39" style:family="text">
      <style:text-properties fo:font-size="10pt" style:font-size-asian="10pt" style:font-name-complex="Arial" style:font-size-complex="10pt"/>
    </style:style>
    <style:style style:name="T589_40" style:family="text">
      <style:text-properties fo:font-size="10pt" style:font-size-asian="10pt" style:font-name-complex="Arial" style:font-size-complex="10pt"/>
    </style:style>
    <style:style style:name="T589_41" style:family="text">
      <style:text-properties fo:font-size="10pt" style:font-size-asian="10pt" style:font-name-complex="Arial" style:font-size-complex="10pt"/>
    </style:style>
    <style:style style:name="T589_42" style:family="text">
      <style:text-properties fo:font-size="10pt" style:font-size-asian="10pt" style:font-name-complex="Arial" style:font-size-complex="10pt"/>
    </style:style>
    <style:style style:name="T589_43" style:family="text">
      <style:text-properties fo:font-size="10pt" style:font-size-asian="10pt" style:font-name-complex="Arial" style:font-size-complex="10pt"/>
    </style:style>
    <style:style style:name="T589_44" style:family="text">
      <style:text-properties fo:font-size="10pt" style:font-size-asian="10pt" style:font-name-complex="Arial" style:font-size-complex="10pt"/>
    </style:style>
    <style:style style:name="T589_45" style:family="text">
      <style:text-properties fo:font-size="10pt" style:font-size-asian="10pt" style:font-name-complex="Arial" style:font-size-complex="10pt"/>
    </style:style>
    <style:style style:name="T589_46" style:family="text">
      <style:text-properties fo:font-size="10pt" style:font-size-asian="10pt" style:font-name-complex="Arial" style:font-size-complex="10pt"/>
    </style:style>
    <style:style style:name="P590" style:family="paragraph" style:parent-style-name="Normal">
      <style:paragraph-properties fo:text-align="justify" fo:margin-top="0.071cm"/>
      <style:text-properties fo:font-size="10pt" style:font-size-asian="10pt" style:font-name-complex="Arial" style:font-size-complex="10pt"/>
    </style:style>
    <style:style style:name="P591" style:family="paragraph" style:parent-style-name="Normal">
      <style:paragraph-properties fo:text-align="justify" fo:margin-top="0.071cm" fo:margin-bottom="0.071cm"/>
    </style:style>
    <style:style style:name="T591_1" style:family="text">
      <style:text-properties fo:font-size="10pt" style:font-size-asian="10pt" style:font-name-complex="Arial"/>
    </style:style>
    <style:style style:name="T591_2" style:family="text">
      <style:text-properties fo:font-size="10pt" style:font-size-asian="10pt" style:font-name-complex="Arial"/>
    </style:style>
    <style:style style:name="T591_3" style:family="text">
      <style:text-properties fo:font-size="10pt" style:font-size-asian="10pt" style:font-name-complex="Arial"/>
    </style:style>
    <style:style style:name="T591_4" style:family="text">
      <style:text-properties fo:font-size="10pt" style:font-size-asian="10pt" style:font-name-complex="Arial"/>
    </style:style>
    <style:style style:name="T591_5" style:family="text">
      <style:text-properties fo:font-size="10pt" style:font-size-asian="10pt" style:font-name-complex="Arial"/>
    </style:style>
    <style:style style:name="T591_6" style:family="text">
      <style:text-properties fo:font-size="10pt" style:font-size-asian="10pt" style:font-name-complex="Arial"/>
    </style:style>
    <style:style style:name="T591_7" style:family="text">
      <style:text-properties fo:font-size="10pt" style:font-size-asian="10pt" style:font-name-complex="Arial"/>
    </style:style>
    <style:style style:name="T591_8" style:family="text">
      <style:text-properties fo:font-size="10pt" style:font-size-asian="10pt" style:font-name-complex="Arial"/>
    </style:style>
    <style:style style:name="T591_9" style:family="text">
      <style:text-properties fo:font-size="10pt" style:font-size-asian="10pt" style:font-name-complex="Arial"/>
    </style:style>
    <style:style style:name="T591_10" style:family="text">
      <style:text-properties fo:font-size="10pt" style:font-size-asian="10pt" style:font-name-complex="Arial"/>
    </style:style>
    <style:style style:name="T591_11" style:family="text">
      <style:text-properties fo:font-size="10pt" style:font-size-asian="10pt" style:font-name-complex="Arial"/>
    </style:style>
    <style:style style:name="T591_12" style:family="text">
      <style:text-properties fo:font-size="10pt" style:font-size-asian="10pt" style:font-name-complex="Arial"/>
    </style:style>
    <style:style style:name="T591_13" style:family="text">
      <style:text-properties fo:font-size="10pt" style:font-size-asian="10pt" style:font-name-complex="Arial" style:font-size-complex="10pt"/>
    </style:style>
    <style:style style:name="T591_14" style:family="text">
      <style:text-properties fo:font-size="10pt" style:font-size-asian="10pt" style:font-name-complex="Arial" style:font-size-complex="10pt"/>
    </style:style>
    <style:style style:name="T591_15" style:family="text">
      <style:text-properties fo:font-size="10pt" style:font-size-asian="10pt" style:font-name-complex="Arial" style:font-size-complex="10pt"/>
    </style:style>
    <style:style style:name="T591_16" style:family="text">
      <style:text-properties fo:font-size="10pt" style:font-size-asian="10pt" style:font-name-complex="Arial" style:font-size-complex="10pt"/>
    </style:style>
    <style:style style:name="T591_17" style:family="text">
      <style:text-properties fo:font-size="10pt" style:font-size-asian="10pt" style:font-name-complex="Arial" style:font-size-complex="10pt"/>
    </style:style>
    <style:style style:name="T591_18" style:family="text">
      <style:text-properties fo:font-size="10pt" style:font-size-asian="10pt" style:font-name-complex="Arial" style:font-size-complex="10pt"/>
    </style:style>
    <style:style style:name="T591_19" style:family="text">
      <style:text-properties fo:font-size="10pt" style:font-size-asian="10pt" style:font-name-complex="Arial" style:font-size-complex="10pt"/>
    </style:style>
    <style:style style:name="T591_20" style:family="text">
      <style:text-properties fo:font-size="10pt" style:font-size-asian="10pt" style:font-name-complex="Arial" style:font-size-complex="10pt"/>
    </style:style>
    <style:style style:name="T591_21" style:family="text">
      <style:text-properties fo:font-size="10pt" style:font-size-asian="10pt" style:font-name-complex="Arial" style:font-size-complex="10pt"/>
    </style:style>
    <style:style style:name="T591_22" style:family="text">
      <style:text-properties fo:font-size="10pt" style:font-size-asian="10pt" style:font-name-complex="Arial" style:font-size-complex="10pt"/>
    </style:style>
    <style:style style:name="T591_23" style:family="text">
      <style:text-properties fo:font-size="10pt" style:font-size-asian="10pt" style:font-name-complex="Arial" style:font-size-complex="10pt"/>
    </style:style>
    <style:style style:name="T591_24" style:family="text">
      <style:text-properties fo:font-size="10pt" style:font-size-asian="10pt" style:font-name-complex="Arial" style:font-size-complex="10pt"/>
    </style:style>
    <style:style style:name="T591_25" style:family="text">
      <style:text-properties fo:font-size="10pt" style:font-size-asian="10pt" style:font-name-complex="Arial" style:font-size-complex="10pt"/>
    </style:style>
    <style:style style:name="T591_26" style:family="text">
      <style:text-properties fo:font-size="10pt" style:font-size-asian="10pt" style:font-name-complex="Arial" style:font-size-complex="10pt"/>
    </style:style>
    <style:style style:name="T591_27" style:family="text">
      <style:text-properties fo:font-size="10pt" style:font-size-asian="10pt" style:font-name-complex="Arial" style:font-size-complex="10pt"/>
    </style:style>
    <style:style style:name="T591_28" style:family="text">
      <style:text-properties fo:font-size="10pt" style:font-size-asian="10pt" style:font-name-complex="Arial" style:font-size-complex="10pt"/>
    </style:style>
    <style:style style:name="T591_29" style:family="text">
      <style:text-properties fo:font-size="10pt" style:font-size-asian="10pt" style:font-name-complex="Arial" style:font-size-complex="10pt"/>
    </style:style>
    <style:style style:name="T591_30" style:family="text">
      <style:text-properties fo:font-size="10pt" style:font-size-asian="10pt" style:font-name-complex="Arial" style:font-size-complex="10pt"/>
    </style:style>
    <style:style style:name="T591_31" style:family="text">
      <style:text-properties fo:font-size="10pt" style:font-size-asian="10pt" style:font-name-complex="Arial" style:font-size-complex="10pt"/>
    </style:style>
    <style:style style:name="T591_32" style:family="text">
      <style:text-properties fo:font-size="10pt" style:font-size-asian="10pt" style:font-name-complex="Arial" style:font-size-complex="10pt"/>
    </style:style>
    <style:style style:name="T591_33" style:family="text">
      <style:text-properties fo:font-size="10pt" style:font-size-asian="10pt" style:font-name-complex="Arial" style:font-size-complex="10pt"/>
    </style:style>
    <style:style style:name="T591_34" style:family="text">
      <style:text-properties fo:font-size="10pt" style:font-size-asian="10pt" style:font-name-complex="Arial" style:font-size-complex="10pt"/>
    </style:style>
    <style:style style:name="T591_35" style:family="text">
      <style:text-properties fo:font-size="10pt" style:font-size-asian="10pt" style:font-name-complex="Arial" style:font-size-complex="10pt"/>
    </style:style>
    <style:style style:name="T591_36" style:family="text">
      <style:text-properties fo:font-size="10pt" style:font-size-asian="10pt" style:font-name-complex="Arial" style:font-size-complex="10pt"/>
    </style:style>
    <style:style style:name="P592" style:family="paragraph" style:parent-style-name="Normal">
      <style:text-properties fo:font-size="10pt" style:font-size-asian="10pt" style:font-name-complex="Arial" style:font-size-complex="10pt" fo:language="en" fo:language-asian="en" fo:country-asian="GB" fo:font-weight="bold" style:font-weight-asian="bold"/>
    </style:style>
    <style:style style:name="P593" style:family="paragraph" style:parent-style-name="Normal">
      <style:text-properties fo:font-size="10pt" style:font-size-asian="10pt" style:font-size-complex="11pt"/>
    </style:style>
    <style:style style:name="P594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94_1" style:family="text">
      <style:text-properties fo:font-size="14pt" style:font-size-asian="14pt" style:font-name-complex="Arial" style:font-size-complex="14pt" fo:font-weight="bold" style:font-weight-asian="bold" style:font-weight-complex="bold"/>
    </style:style>
    <style:style style:name="P595" style:family="paragraph" style:parent-style-name="Normal">
      <style:text-properties fo:font-size="11pt" style:font-size-asian="11pt" style:font-size-complex="11pt" fo:font-weight="bold" style:font-weight-asian="bold" style:font-weight-complex="bold"/>
    </style:style>
    <style:style style:name="P596" style:family="paragraph" style:parent-style-name="Normal"/>
    <style:style style:name="T596_1" style:family="text">
      <style:text-properties fo:font-size="11pt" style:font-size-asian="11pt" style:font-size-complex="11pt" fo:font-weight="bold" style:font-weight-asian="bold" style:font-weight-complex="bold"/>
    </style:style>
    <style:style style:name="P597" style:family="paragraph" style:parent-style-name="Normal">
      <style:paragraph-properties fo:text-align="justify" fo:margin-top="0.071cm"/>
    </style:style>
    <style:style style:name="T597_1" style:family="text">
      <style:text-properties fo:font-size="10pt" style:font-name-asian="Arial" style:font-size-asian="10pt" style:font-name-complex="Arial" style:font-size-complex="10pt"/>
    </style:style>
    <style:style style:name="P598" style:family="paragraph" style:parent-style-name="Normal">
      <style:paragraph-properties fo:text-align="justify" fo:margin-top="0.071cm"/>
      <style:text-properties fo:font-size="10pt" style:font-name-asian="Arial" style:font-size-asian="10pt" style:font-name-complex="Arial" style:font-size-complex="10pt" fo:font-weight="bold" style:font-weight-asian="bold"/>
    </style:style>
    <style:style style:name="P599" style:family="paragraph" style:parent-style-name="Normal">
      <style:paragraph-properties fo:margin-top="0.071cm"/>
    </style:style>
    <style:style style:name="T599_1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P600" style:family="paragraph" style:parent-style-name="Normal">
      <style:paragraph-properties fo:text-align="justify" fo:margin-top="0.071cm"/>
    </style:style>
    <style:style style:name="T600_1" style:family="text">
      <style:text-properties fo:font-size="10pt" style:font-name-asian="Arial" style:font-size-asian="10pt" style:font-name-complex="Arial" style:font-size-complex="10pt"/>
    </style:style>
    <style:style style:name="T600_2" style:family="text">
      <style:text-properties fo:font-size="10pt" style:font-name-asian="Arial" style:font-size-asian="10pt" style:font-name-complex="Arial" style:font-size-complex="10pt"/>
    </style:style>
    <style:style style:name="T600_3" style:family="text">
      <style:text-properties fo:font-size="10pt" style:font-name-asian="Arial" style:font-size-asian="10pt" style:font-name-complex="Arial" style:font-size-complex="10pt"/>
    </style:style>
    <style:style style:name="T600_4" style:family="text">
      <style:text-properties fo:font-size="10pt" style:font-name-asian="Arial" style:font-size-asian="10pt" style:font-name-complex="Arial" style:font-size-complex="10pt"/>
    </style:style>
    <style:style style:name="T600_5" style:family="text">
      <style:text-properties fo:font-size="10pt" style:font-name-asian="Arial" style:font-size-asian="10pt" style:font-name-complex="Arial" style:font-size-complex="10pt"/>
    </style:style>
    <style:style style:name="T600_6" style:family="text">
      <style:text-properties fo:font-size="10pt" style:font-name-asian="Arial" style:font-size-asian="10pt" style:font-name-complex="Arial" style:font-size-complex="10pt"/>
    </style:style>
    <style:style style:name="T600_7" style:family="text">
      <style:text-properties fo:font-size="10pt" style:font-name-asian="Arial" style:font-size-asian="10pt" style:font-name-complex="Arial" style:font-size-complex="10pt"/>
    </style:style>
    <style:style style:name="T600_8" style:family="text">
      <style:text-properties fo:font-size="10pt" style:font-name-asian="Arial" style:font-size-asian="10pt" style:font-name-complex="Arial" style:font-size-complex="10pt"/>
    </style:style>
    <style:style style:name="T600_9" style:family="text">
      <style:text-properties fo:font-size="10pt" style:font-name-asian="Arial" style:font-size-asian="10pt" style:font-name-complex="Arial" style:font-size-complex="10pt"/>
    </style:style>
    <style:style style:name="P601" style:family="paragraph" style:parent-style-name="Normal">
      <style:paragraph-properties fo:margin-top="0.071cm"/>
      <style:text-properties fo:font-size="10pt" style:font-name-asian="Arial" style:font-size-asian="10pt" style:font-name-complex="Arial" style:font-size-complex="10pt"/>
    </style:style>
    <style:style style:name="P602" style:family="paragraph" style:parent-style-name="Normal">
      <style:paragraph-properties fo:margin-top="0.071cm"/>
    </style:style>
    <style:style style:name="T602_1" style:family="text">
      <style:text-properties fo:font-size="10pt" style:font-name-asian="Arial" style:font-size-asian="10pt" style:font-name-complex="Arial" style:font-size-complex="10pt" fo:font-weight="bold" style:font-weight-asian="bold"/>
    </style:style>
    <style:style style:name="P603" style:family="paragraph" style:parent-style-name="Normal">
      <style:paragraph-properties fo:text-align="justify" fo:margin-top="0.071cm"/>
    </style:style>
    <style:style style:name="T603_1" style:family="text">
      <style:text-properties fo:font-size="10pt" style:font-name-asian="Arial" style:font-size-asian="10pt" style:font-name-complex="Arial" style:font-size-complex="10pt"/>
    </style:style>
    <style:style style:name="T603_2" style:family="text">
      <style:text-properties fo:font-size="10pt" style:font-name-asian="Arial" style:font-size-asian="10pt" style:font-name-complex="Arial" style:font-size-complex="10pt"/>
    </style:style>
    <style:style style:name="T603_3" style:family="text">
      <style:text-properties fo:font-size="10pt" style:font-name-asian="Arial" style:font-size-asian="10pt" style:font-name-complex="Arial" style:font-size-complex="10pt"/>
    </style:style>
    <style:style style:name="P604" style:family="paragraph" style:parent-style-name="Normal">
      <style:paragraph-properties fo:margin-top="0.071cm"/>
    </style:style>
    <style:style style:name="T604_1" style:family="text">
      <style:text-properties fo:font-size="10pt" style:font-size-asian="10pt" style:font-name-complex="Arial" style:font-size-complex="10pt" fo:font-weight="bold" style:font-weight-asian="bold"/>
    </style:style>
    <style:style style:name="P605" style:family="paragraph" style:parent-style-name="Normal">
      <style:paragraph-properties fo:text-align="justify" fo:margin-top="0.071cm"/>
    </style:style>
    <style:style style:name="T605_1" style:family="text">
      <style:text-properties fo:font-size="10pt" style:font-size-asian="10pt" style:font-name-complex="Arial" style:font-size-complex="10pt"/>
    </style:style>
    <style:style style:name="T605_2" style:family="text">
      <style:text-properties fo:font-size="10pt" style:font-size-asian="10pt" style:font-name-complex="Arial" style:font-size-complex="10pt"/>
    </style:style>
    <style:style style:name="T605_3" style:family="text">
      <style:text-properties fo:font-size="10pt" style:font-size-asian="10pt" style:font-name-complex="Arial" style:font-size-complex="10pt"/>
    </style:style>
    <style:style style:name="T605_4" style:family="text">
      <style:text-properties fo:font-size="10pt" style:font-size-asian="10pt" style:font-name-complex="Arial" style:font-size-complex="10pt"/>
    </style:style>
    <style:style style:name="T605_5" style:family="text">
      <style:text-properties fo:font-size="10pt" style:font-size-asian="10pt" style:font-name-complex="Arial" style:font-size-complex="10pt"/>
    </style:style>
    <style:style style:name="T605_6" style:family="text">
      <style:text-properties fo:font-size="10pt" style:font-size-asian="10pt" style:font-name-complex="Arial" style:font-size-complex="10pt"/>
    </style:style>
    <style:style style:name="T605_7" style:family="text">
      <style:text-properties fo:font-size="10pt" style:font-size-asian="10pt" style:font-name-complex="Arial" style:font-size-complex="10pt"/>
    </style:style>
    <style:style style:name="T605_8" style:family="text">
      <style:text-properties fo:font-size="10pt" style:font-size-asian="10pt" style:font-name-complex="Arial" style:font-size-complex="10pt"/>
    </style:style>
    <style:style style:name="T605_9" style:family="text">
      <style:text-properties fo:font-size="10pt" style:font-size-asian="10pt" style:font-name-complex="Arial" style:font-size-complex="10pt"/>
    </style:style>
    <style:style style:name="T605_10" style:family="text">
      <style:text-properties fo:font-size="10pt" style:font-size-asian="10pt" style:font-name-complex="Arial" style:font-size-complex="10pt"/>
    </style:style>
    <style:style style:name="T605_11" style:family="text">
      <style:text-properties fo:font-size="10pt" style:font-size-asian="10pt" style:font-name-complex="Arial" style:font-size-complex="10pt"/>
    </style:style>
    <style:style style:name="T605_12" style:family="text">
      <style:text-properties fo:font-size="10pt" style:font-size-asian="10pt" style:font-name-complex="Arial" style:font-size-complex="10pt"/>
    </style:style>
    <style:style style:name="T605_13" style:family="text">
      <style:text-properties fo:font-size="10pt" style:font-size-asian="10pt" style:font-name-complex="Arial" style:font-size-complex="10pt"/>
    </style:style>
    <style:style style:name="T605_14" style:family="text">
      <style:text-properties fo:font-size="10pt" style:font-size-asian="10pt" style:font-name-complex="Arial" style:font-size-complex="10pt"/>
    </style:style>
    <style:style style:name="T605_15" style:family="text">
      <style:text-properties fo:font-size="10pt" style:font-size-asian="10pt" style:font-name-complex="Arial" style:font-size-complex="10pt"/>
    </style:style>
    <style:style style:name="T605_16" style:family="text">
      <style:text-properties fo:font-size="10pt" style:font-size-asian="10pt" style:font-name-complex="Arial" style:font-size-complex="10pt"/>
    </style:style>
    <style:style style:name="T605_17" style:family="text">
      <style:text-properties fo:font-size="10pt" style:font-size-asian="10pt" style:font-name-complex="Arial" style:font-size-complex="10pt"/>
    </style:style>
    <style:style style:name="T605_18" style:family="text">
      <style:text-properties fo:font-size="10pt" style:font-size-asian="10pt" style:font-name-complex="Arial" style:font-size-complex="10pt"/>
    </style:style>
    <style:style style:name="P606" style:family="paragraph" style:parent-style-name="Normal">
      <style:paragraph-properties fo:margin-top="0.071cm"/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607" style:family="paragraph" style:parent-style-name="Normal">
      <style:paragraph-properties fo:margin-top="0.071cm"/>
    </style:style>
    <style:style style:name="T607_1" style:family="text">
      <style:text-properties fo:font-size="10pt" style:font-size-asian="10pt" style:font-name-complex="Arial" style:font-size-complex="10pt" fo:font-weight="bold" style:font-weight-asian="bold"/>
    </style:style>
    <style:style style:name="P608" style:family="paragraph" style:parent-style-name="Normal">
      <style:paragraph-properties fo:text-align="justify" fo:margin-top="0.071cm"/>
    </style:style>
    <style:style style:name="T608_1" style:family="text">
      <style:text-properties fo:font-size="10pt" style:font-size-asian="10pt" style:font-name-complex="Arial" style:font-size-complex="10pt"/>
    </style:style>
    <style:style style:name="P609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610" style:family="paragraph" style:parent-style-name="Normal">
      <style:paragraph-properties fo:margin-top="0.071cm"/>
    </style:style>
    <style:style style:name="T610_1" style:family="text">
      <style:text-properties fo:font-size="10pt" style:font-size-asian="10pt" style:font-name-complex="Arial" style:font-size-complex="10pt" fo:font-weight="bold" style:font-weight-asian="bold"/>
    </style:style>
    <style:style style:name="P611" style:family="paragraph" style:parent-style-name="Normal">
      <style:paragraph-properties fo:text-align="justify" fo:margin-top="0.071cm"/>
    </style:style>
    <style:style style:name="T611_1" style:family="text">
      <style:text-properties fo:font-size="10pt" style:font-size-asian="10pt" style:font-name-complex="Arial" style:font-size-complex="10pt"/>
    </style:style>
    <style:style style:name="P612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613" style:family="paragraph" style:parent-style-name="Normal">
      <style:paragraph-properties fo:margin-top="0.071cm"/>
    </style:style>
    <style:style style:name="T613_1" style:family="text">
      <style:text-properties fo:font-size="10pt" style:font-size-asian="10pt" style:font-name-complex="Arial" style:font-size-complex="10pt" fo:font-weight="bold" style:font-weight-asian="bold"/>
    </style:style>
    <style:style style:name="P614" style:family="paragraph" style:parent-style-name="Normal">
      <style:paragraph-properties fo:text-align="justify" fo:margin-top="0.071cm"/>
    </style:style>
    <style:style style:name="T614_1" style:family="text">
      <style:text-properties fo:font-size="10pt" style:font-size-asian="10pt" style:font-name-complex="Arial" style:font-size-complex="10pt"/>
    </style:style>
    <style:style style:name="P615" style:family="paragraph" style:parent-style-name="Normal">
      <style:paragraph-properties fo:margin-top="0.071cm"/>
      <style:text-properties fo:font-size="10pt" style:font-size-asian="10pt" style:font-name-complex="Arial" style:font-size-complex="10pt"/>
    </style:style>
    <style:style style:name="P616" style:family="paragraph" style:parent-style-name="Normal">
      <style:paragraph-properties fo:margin-top="0.071cm"/>
    </style:style>
    <style:style style:name="T616_1" style:family="text">
      <style:text-properties fo:font-size="10pt" style:font-size-asian="10pt" style:font-name-complex="Arial" style:font-size-complex="10pt" fo:font-weight="bold" style:font-weight-asian="bold"/>
    </style:style>
    <style:style style:name="P617" style:family="paragraph" style:parent-style-name="Normal">
      <style:paragraph-properties fo:text-align="justify" fo:margin-top="0.071cm" fo:margin-bottom="0.071cm"/>
    </style:style>
    <style:style style:name="T617_1" style:family="text">
      <style:text-properties fo:font-size="10pt" style:font-size-asian="10pt" style:font-name-complex="Arial" style:font-size-complex="10pt"/>
    </style:style>
    <style:style style:name="P618" style:family="paragraph" style:parent-style-name="Normal">
      <style:text-properties fo:font-size="10pt" style:font-size-asian="10pt" style:font-size-complex="10pt" style:font-weight-complex="bold"/>
    </style:style>
    <style:style style:name="P619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619_1" style:family="text">
      <style:text-properties fo:font-size="14pt" style:font-size-asian="14pt" style:font-size-complex="14pt" fo:font-weight="bold" style:font-weight-asian="bold" style:font-weight-complex="bold"/>
    </style:style>
    <style:style style:name="T619_2" style:family="text">
      <style:text-properties fo:font-size="14pt" style:font-size-asian="14pt" style:font-size-complex="14pt" fo:font-weight="bold" style:font-weight-asian="bold" style:font-weight-complex="bold"/>
    </style:style>
    <style:style style:name="P620" style:family="paragraph" style:parent-style-name="Normal">
      <style:text-properties fo:color="#4472c4" fo:font-size="11pt" style:font-size-asian="11pt" style:font-name-complex="Arial" style:font-size-complex="11pt" fo:font-weight="bold" style:font-weight-asian="bold" style:font-weight-complex="bold"/>
    </style:style>
    <style:style style:name="P621" style:family="paragraph" style:parent-style-name="Normal">
      <style:paragraph-properties fo:text-align="justify"/>
    </style:style>
    <style:style style:name="T621_1" style:family="text">
      <style:text-properties fo:font-size="10pt" style:font-size-asian="10pt" style:font-name-complex="Arial" style:font-size-complex="10pt"/>
    </style:style>
    <style:style style:name="T621_2" style:family="text">
      <style:text-properties fo:font-size="10pt" style:font-size-asian="10pt" style:font-name-complex="Arial" style:font-size-complex="10pt"/>
    </style:style>
    <style:style style:name="T621_3" style:family="text">
      <style:text-properties fo:font-size="10pt" style:font-size-asian="10pt" style:font-name-complex="Arial" style:font-size-complex="10pt"/>
    </style:style>
    <style:style style:name="T621_4" style:family="text">
      <style:text-properties fo:font-size="10pt" style:font-size-asian="10pt" style:font-name-complex="Arial" style:font-size-complex="10pt"/>
    </style:style>
    <style:style style:name="T621_5" style:family="text">
      <style:text-properties fo:font-size="10pt" style:font-size-asian="10pt" style:font-name-complex="Arial" style:font-size-complex="10pt"/>
    </style:style>
    <style:style style:name="T621_6" style:family="text">
      <style:text-properties fo:font-size="10pt" style:font-size-asian="10pt" style:font-name-complex="Arial" style:font-size-complex="10pt"/>
    </style:style>
    <style:style style:name="T621_7" style:family="text">
      <style:text-properties fo:font-size="10pt" style:font-size-asian="10pt" style:font-name-complex="Arial" style:font-size-complex="10pt"/>
    </style:style>
    <style:style style:name="T621_8" style:family="text">
      <style:text-properties fo:font-size="10pt" style:font-size-asian="10pt" style:font-name-complex="Arial" style:font-size-complex="10pt"/>
    </style:style>
    <style:style style:name="P622" style:family="paragraph" style:parent-style-name="Normal">
      <style:paragraph-properties fo:text-align="justify" fo:margin-top="0.423cm" fo:margin-bottom="0.212cm"/>
    </style:style>
    <style:style style:name="T622_1" style:family="text">
      <style:text-properties fo:font-size="10pt" style:font-name-asian="Arial" style:font-size-asian="10pt" style:font-name-complex="Arial" style:font-size-complex="10pt" fo:font-weight="bold" style:font-weight-asian="bold" style:font-weight-complex="bold"/>
    </style:style>
    <style:style style:name="Table16" style:family="table">
      <style:table-properties table:align="left" style:width="15.893cm" fo:margin-left="0cm"/>
    </style:style>
    <style:style style:name="Column51" style:family="table-column">
      <style:table-column-properties style:column-width="5.784cm"/>
    </style:style>
    <style:style style:name="Column52" style:family="table-column">
      <style:table-column-properties style:column-width="4.78cm"/>
    </style:style>
    <style:style style:name="Column53" style:family="table-column">
      <style:table-column-properties style:column-width="5.329cm"/>
    </style:style>
    <style:style style:name="Row58" style:family="table-row">
      <style:table-row-properties style:min-row-height="0.476cm"/>
    </style:style>
    <style:style style:name="Cell160" style:family="table-cell">
      <style:table-cell-properties fo:background-color="#4472c4" style:vertical-align="top" fo:border-top="#000000 0.026cm solid" fo:border-bottom="#000000 0.026cm solid" fo:padding-left="0.185cm" fo:border-left="#000000 0.026cm solid" fo:padding-right="0.185cm" fo:wrap-option="wrap"/>
    </style:style>
    <style:style style:name="P623" style:family="paragraph" style:parent-style-name="Normal">
      <style:paragraph-properties fo:text-align="justify" fo:line-height="100%" fo:margin-bottom="0cm"/>
    </style:style>
    <style:style style:name="T623_1" style:family="text">
      <style:text-properties fo:color="#ffffff"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Cell161" style:family="table-cell">
      <style:table-cell-properties fo:background-color="#4472c4" style:vertical-align="top" fo:border-top="#000000 0.026cm solid" fo:border-bottom="#000000 0.026cm solid" fo:padding-left="0.19cm" fo:padding-right="0.19cm" fo:wrap-option="wrap"/>
    </style:style>
    <style:style style:name="P624" style:family="paragraph" style:parent-style-name="Normal">
      <style:paragraph-properties fo:text-align="justify" fo:line-height="100%" fo:margin-bottom="0cm"/>
    </style:style>
    <style:style style:name="T624_1" style:family="text">
      <style:text-properties fo:color="#ffffff"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Cell162" style:family="table-cell">
      <style:table-cell-properties fo:background-color="#4472c4" style:vertical-align="top" fo:border-top="#000000 0.026cm solid" fo:border-bottom="#000000 0.026cm solid" fo:padding-left="0.185cm" fo:padding-right="0.185cm" fo:border-right="#000000 0.026cm solid" fo:wrap-option="wrap"/>
    </style:style>
    <style:style style:name="P625" style:family="paragraph" style:parent-style-name="Normal">
      <style:paragraph-properties fo:text-align="justify" fo:line-height="100%" fo:margin-bottom="0cm"/>
    </style:style>
    <style:style style:name="T625_1" style:family="text">
      <style:text-properties fo:color="#ffffff"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Row59" style:family="table-row">
      <style:table-row-properties style:min-row-height="0.397cm"/>
    </style:style>
    <style:style style:name="Cell163" style:family="table-cell">
      <style:table-cell-properties style:vertical-align="top" fo:border-top="#000000 0.026cm solid" fo:border-bottom="#666666 0.026cm solid" fo:padding-left="0.185cm" fo:border-left="#666666 0.026cm solid" fo:padding-right="0.185cm" fo:border-right="#666666 0.026cm solid" fo:wrap-option="wrap"/>
    </style:style>
    <style:style style:name="P626" style:family="paragraph" style:parent-style-name="Normal">
      <style:paragraph-properties fo:text-align="justify" fo:line-height="100%" fo:margin-bottom="0cm"/>
    </style:style>
    <style:style style:name="T626_1" style:family="text"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Cell164" style:family="table-cell">
      <style:table-cell-properties style:vertical-align="top" fo:border-top="#000000 0.026cm solid" fo:border-bottom="#666666 0.026cm solid" fo:padding-left="0.19cm" fo:border-left="#666666 0.026cm solid" fo:padding-right="0.19cm" fo:border-right="#666666 0.026cm solid" fo:wrap-option="wrap"/>
    </style:style>
    <style:style style:name="P627" style:family="paragraph" style:parent-style-name="Normal">
      <style:paragraph-properties fo:text-align="justify" fo:line-height="100%" fo:margin-bottom="0cm"/>
    </style:style>
    <style:style style:name="T627_1" style:family="text"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/>
    </style:style>
    <style:style style:name="P628" style:family="paragraph" style:parent-style-name="Normal">
      <style:paragraph-properties fo:text-align="justify" fo:line-height="100%" fo:margin-bottom="0cm"/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/>
    </style:style>
    <style:style style:name="Cell165" style:family="table-cell">
      <style:table-cell-properties style:vertical-align="top" fo:border-top="#000000 0.026cm solid" fo:border-bottom="#666666 0.026cm solid" fo:padding-left="0.185cm" fo:border-left="#666666 0.026cm solid" fo:padding-right="0.185cm" fo:border-right="#666666 0.026cm solid" fo:wrap-option="wrap"/>
    </style:style>
    <style:style style:name="P629" style:family="paragraph" style:parent-style-name="Normal">
      <style:paragraph-properties fo:text-align="justify" fo:line-height="100%" fo:margin-bottom="0cm"/>
    </style:style>
    <style:style style:name="T629_1" style:family="text"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/>
    </style:style>
    <style:style style:name="T629_2" style:family="text"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/>
    </style:style>
    <style:style style:name="P630" style:family="paragraph" style:parent-style-name="Normal">
      <style:paragraph-properties fo:text-align="justify" fo:line-height="100%" fo:margin-bottom="0cm"/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/>
    </style:style>
    <style:style style:name="Row60" style:family="table-row">
      <style:table-row-properties style:min-row-height="0.476cm"/>
    </style:style>
    <style:style style:name="Cell166" style:family="table-cell">
      <style:table-cell-properties style:vertical-align="top" fo:border-top="#666666 0.026cm solid" fo:border-bottom="#666666 0.026cm solid" fo:padding-left="0.185cm" fo:border-left="#666666 0.026cm solid" fo:padding-right="0.185cm" fo:border-right="#666666 0.026cm solid" fo:wrap-option="wrap"/>
    </style:style>
    <style:style style:name="P631" style:family="paragraph" style:parent-style-name="Normal">
      <style:paragraph-properties fo:text-align="justify" fo:line-height="100%" fo:margin-bottom="0cm"/>
    </style:style>
    <style:style style:name="T631_1" style:family="text"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Cell167" style:family="table-cell">
      <style:table-cell-properties style:vertical-align="top" fo:border-top="#666666 0.026cm solid" fo:border-bottom="#666666 0.026cm solid" fo:padding-left="0.19cm" fo:border-left="#666666 0.026cm solid" fo:padding-right="0.19cm" fo:border-right="#666666 0.026cm solid" fo:wrap-option="wrap"/>
    </style:style>
    <style:style style:name="P632" style:family="paragraph" style:parent-style-name="Normal">
      <style:paragraph-properties fo:text-align="justify" fo:line-height="100%" fo:margin-bottom="0cm"/>
    </style:style>
    <style:style style:name="T632_1" style:family="text"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/>
    </style:style>
    <style:style style:name="P633" style:family="paragraph" style:parent-style-name="Normal">
      <style:paragraph-properties fo:text-align="justify" fo:line-height="100%" fo:margin-bottom="0cm"/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/>
    </style:style>
    <style:style style:name="Cell168" style:family="table-cell">
      <style:table-cell-properties style:vertical-align="top" fo:border-top="#666666 0.026cm solid" fo:border-bottom="#666666 0.026cm solid" fo:padding-left="0.185cm" fo:border-left="#666666 0.026cm solid" fo:padding-right="0.185cm" fo:border-right="#666666 0.026cm solid" fo:wrap-option="wrap"/>
    </style:style>
    <style:style style:name="P634" style:family="paragraph" style:parent-style-name="Normal">
      <style:paragraph-properties fo:text-align="justify" fo:line-height="100%" fo:margin-bottom="0cm"/>
    </style:style>
    <style:style style:name="T634_1" style:family="text"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/>
    </style:style>
    <style:style style:name="P635" style:family="paragraph" style:parent-style-name="Normal">
      <style:paragraph-properties fo:text-align="justify" fo:line-height="100%" fo:margin-bottom="0cm"/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/>
    </style:style>
    <style:style style:name="Row61" style:family="table-row">
      <style:table-row-properties style:min-row-height="0.476cm"/>
    </style:style>
    <style:style style:name="Cell169" style:family="table-cell">
      <style:table-cell-properties style:vertical-align="top" fo:border-top="#666666 0.026cm solid" fo:border-bottom="#666666 0.026cm solid" fo:padding-left="0.185cm" fo:border-left="#666666 0.026cm solid" fo:padding-right="0.185cm" fo:border-right="#666666 0.026cm solid" fo:wrap-option="wrap"/>
    </style:style>
    <style:style style:name="P636" style:family="paragraph" style:parent-style-name="Normal">
      <style:paragraph-properties fo:text-align="justify" fo:line-height="100%" fo:margin-bottom="0cm"/>
    </style:style>
    <style:style style:name="T636_1" style:family="text"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Cell170" style:family="table-cell">
      <style:table-cell-properties style:vertical-align="top" fo:border-top="#666666 0.026cm solid" fo:border-bottom="#666666 0.026cm solid" fo:padding-left="0.19cm" fo:border-left="#666666 0.026cm solid" fo:padding-right="0.19cm" fo:border-right="#666666 0.026cm solid" fo:wrap-option="wrap"/>
    </style:style>
    <style:style style:name="P637" style:family="paragraph" style:parent-style-name="Normal">
      <style:paragraph-properties fo:text-align="justify" fo:line-height="100%" fo:margin-bottom="0cm"/>
    </style:style>
    <style:style style:name="T637_1" style:family="text"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/>
    </style:style>
    <style:style style:name="P638" style:family="paragraph" style:parent-style-name="Normal">
      <style:paragraph-properties fo:text-align="justify" fo:line-height="100%" fo:margin-bottom="0cm"/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/>
    </style:style>
    <style:style style:name="Cell171" style:family="table-cell">
      <style:table-cell-properties style:vertical-align="top" fo:border-top="#666666 0.026cm solid" fo:border-bottom="#666666 0.026cm solid" fo:padding-left="0.185cm" fo:border-left="#666666 0.026cm solid" fo:padding-right="0.185cm" fo:border-right="#666666 0.026cm solid" fo:wrap-option="wrap"/>
    </style:style>
    <style:style style:name="P639" style:family="paragraph" style:parent-style-name="Normal">
      <style:paragraph-properties fo:text-align="justify" fo:line-height="100%" fo:margin-bottom="0cm"/>
    </style:style>
    <style:style style:name="T639_1" style:family="text"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/>
    </style:style>
    <style:style style:name="Row62" style:family="table-row">
      <style:table-row-properties style:min-row-height="0.159cm"/>
    </style:style>
    <style:style style:name="Cell172" style:family="table-cell">
      <style:table-cell-properties style:vertical-align="top" fo:border-top="#666666 0.026cm solid" fo:border-bottom="#666666 0.026cm solid" fo:padding-left="0.185cm" fo:border-left="#666666 0.026cm solid" fo:padding-right="0.185cm" fo:border-right="#666666 0.026cm solid" fo:wrap-option="wrap"/>
    </style:style>
    <style:style style:name="P640" style:family="paragraph" style:parent-style-name="Normal">
      <style:paragraph-properties fo:text-align="justify" fo:line-height="100%" fo:margin-bottom="0cm"/>
    </style:style>
    <style:style style:name="T640_1" style:family="text"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 style:font-weight-complex="bold"/>
    </style:style>
    <style:style style:name="Cell173" style:family="table-cell">
      <style:table-cell-properties style:vertical-align="top" fo:border-top="#666666 0.026cm solid" fo:border-bottom="#666666 0.026cm solid" fo:padding-left="0.19cm" fo:border-left="#666666 0.026cm solid" fo:padding-right="0.19cm" fo:border-right="#666666 0.026cm solid" fo:wrap-option="wrap"/>
    </style:style>
    <style:style style:name="P641" style:family="paragraph" style:parent-style-name="Normal">
      <style:paragraph-properties fo:text-align="justify" fo:line-height="100%" fo:margin-bottom="0cm"/>
    </style:style>
    <style:style style:name="T641_1" style:family="text"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P642" style:family="paragraph" style:parent-style-name="Normal">
      <style:paragraph-properties fo:text-align="justify" fo:line-height="100%" fo:margin-bottom="0cm"/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Cell174" style:family="table-cell">
      <style:table-cell-properties style:vertical-align="top" fo:border-top="#666666 0.026cm solid" fo:border-bottom="#666666 0.026cm solid" fo:padding-left="0.185cm" fo:border-left="#666666 0.026cm solid" fo:padding-right="0.185cm" fo:border-right="#666666 0.026cm solid" fo:wrap-option="wrap"/>
    </style:style>
    <style:style style:name="P643" style:family="paragraph" style:parent-style-name="Normal">
      <style:paragraph-properties fo:text-align="justify" fo:line-height="100%" fo:margin-bottom="0cm"/>
    </style:style>
    <style:style style:name="T643_1" style:family="text"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P644" style:family="paragraph" style:parent-style-name="Normal">
      <style:paragraph-properties fo:text-align="justify" fo:line-height="100%" fo:margin-bottom="0cm"/>
      <style:text-properties fo:color="#000000" style:font-name="Arial" fo:font-size="9pt" style:font-name-asian="Arial" style:font-size-asian="9pt" style:font-name-complex="Arial" style:font-size-complex="9pt" fo:language="en" fo:language-asian="en" fo:language-complex="ar" fo:country="GB" fo:country-asian="US" fo:country-complex="SA" fo:font-weight="bold" style:font-weight-asian="bold"/>
    </style:style>
    <style:style style:name="P645" style:family="paragraph" style:parent-style-name="Normal">
      <style:text-properties fo:color="#4472c4" fo:font-size="10pt" style:font-size-asian="10pt" style:font-name-complex="Arial" style:font-size-complex="10pt"/>
    </style:style>
    <style:style style:name="P646" style:family="paragraph" style:parent-style-name="Normal">
      <style:paragraph-properties fo:text-align="justify"/>
    </style:style>
    <style:style style:name="T646_1" style:family="text">
      <style:text-properties style:font-name="Arial" fo:font-size="10pt" style:font-size-asian="10pt" style:font-name-complex="Arial" style:font-size-complex="10pt"/>
    </style:style>
    <style:style style:name="T646_2" style:family="text">
      <style:text-properties style:font-name="Arial" fo:font-size="10pt" style:font-size-asian="10pt" style:font-name-complex="Arial" style:font-size-complex="10pt"/>
    </style:style>
    <style:style style:name="T646_3" style:family="text">
      <style:text-properties style:font-name="Arial" fo:font-size="10pt" style:font-size-asian="10pt" style:font-name-complex="Arial" style:font-size-complex="10pt"/>
    </style:style>
    <style:style style:name="T646_4" style:family="text">
      <style:text-properties style:font-name="Arial" fo:font-size="10pt" style:font-size-asian="10pt" style:font-name-complex="Arial" style:font-size-complex="10pt"/>
    </style:style>
    <style:style style:name="T646_5" style:family="text">
      <style:text-properties style:font-name="Arial" fo:font-size="10pt" style:font-size-asian="10pt" style:font-name-complex="Arial" style:font-size-complex="10pt"/>
    </style:style>
    <style:style style:name="T646_6" style:family="text">
      <style:text-properties style:font-name="Arial" fo:font-size="10pt" style:font-size-asian="10pt" style:font-name-complex="Arial" style:font-size-complex="10pt"/>
    </style:style>
    <style:style style:name="T646_7" style:family="text">
      <style:text-properties style:font-name="Arial" fo:font-size="10pt" style:font-size-asian="10pt" style:font-name-complex="Arial" style:font-size-complex="10pt"/>
    </style:style>
    <style:style style:name="T646_8" style:family="text">
      <style:text-properties style:font-name="Arial" fo:font-size="10pt" style:font-size-asian="10pt" style:font-name-complex="Arial" style:font-size-complex="10pt"/>
    </style:style>
    <style:style style:name="T646_9" style:family="text">
      <style:text-properties style:font-name="Arial" fo:font-size="10pt" style:font-size-asian="10pt" style:font-name-complex="Arial" style:font-size-complex="10pt"/>
    </style:style>
    <style:style style:name="T646_10" style:family="text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646_11" style:family="text">
      <style:text-properties style:font-name="Arial" fo:font-size="10pt" style:font-size-asian="10pt" style:font-name-complex="Arial" style:font-size-complex="10pt"/>
    </style:style>
    <style:style style:name="T646_12" style:family="text">
      <style:text-properties style:font-name="Arial" fo:font-size="10pt" style:font-size-asian="10pt" style:font-name-complex="Arial" style:font-size-complex="10pt"/>
    </style:style>
    <style:style style:name="T646_13" style:family="text">
      <style:text-properties style:font-name="Arial" fo:font-size="10pt" style:font-size-asian="10pt" style:font-name-complex="Arial" style:font-size-complex="10pt"/>
    </style:style>
    <style:style style:name="T646_14" style:family="text">
      <style:text-properties style:font-name="Arial" fo:font-size="10pt" style:font-size-asian="10pt" style:font-name-complex="Arial" style:font-size-complex="10pt"/>
    </style:style>
    <style:style style:name="T646_15" style:family="text">
      <style:text-properties style:font-name="Arial" fo:font-size="10pt" style:font-size-asian="10pt" style:font-name-complex="Arial" style:font-size-complex="10pt"/>
    </style:style>
    <style:style style:name="T646_16" style:family="text">
      <style:text-properties style:font-name="Arial" fo:font-size="10pt" style:font-size-asian="10pt" style:font-name-complex="Arial" style:font-size-complex="10pt"/>
    </style:style>
    <style:style style:name="T646_17" style:family="text">
      <style:text-properties style:font-name="Arial" fo:font-size="10pt" style:font-size-asian="10pt" style:font-name-complex="Arial" style:font-size-complex="10pt"/>
    </style:style>
    <style:style style:name="P647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/>
    </style:style>
    <style:style style:name="P648" style:family="paragraph" style:parent-style-name="Normal">
      <style:paragraph-properties fo:text-align="justify"/>
    </style:style>
    <style:style style:name="T648_1" style:family="text">
      <style:text-properties style:font-name="Arial" fo:font-size="10pt" style:font-size-asian="10pt" style:font-name-complex="Arial" style:font-size-complex="10pt"/>
    </style:style>
    <style:style style:name="T648_2" style:family="text">
      <style:text-properties style:font-name="Arial" fo:font-size="10pt" style:font-size-asian="10pt" style:font-name-complex="Arial" style:font-size-complex="10pt"/>
    </style:style>
    <style:style style:name="T648_3" style:family="text">
      <style:text-properties style:font-name="Arial" fo:font-size="10pt" style:font-size-asian="10pt" style:font-name-complex="Arial" style:font-size-complex="10pt"/>
    </style:style>
    <style:style style:name="T648_4" style:family="text">
      <style:text-properties style:font-name="Arial" fo:font-size="10pt" style:font-size-asian="10pt" style:font-name-complex="Arial" style:font-size-complex="10pt"/>
    </style:style>
    <style:style style:name="T648_5" style:family="text">
      <style:text-properties style:font-name="Arial" fo:font-size="10pt" style:font-size-asian="10pt" style:font-name-complex="Arial" style:font-size-complex="10pt"/>
    </style:style>
    <style:style style:name="T648_6" style:family="text">
      <style:text-properties style:font-name="Arial" fo:font-size="10pt" style:font-size-asian="10pt" style:font-name-complex="Arial" style:font-size-complex="10pt"/>
    </style:style>
    <style:style style:name="T648_7" style:family="text">
      <style:text-properties style:font-name="Arial" fo:font-size="10pt" style:font-size-asian="10pt" style:font-name-complex="Arial" style:font-size-complex="10pt"/>
    </style:style>
    <style:style style:name="T648_8" style:family="text">
      <style:text-properties style:font-name="Arial" fo:font-size="10pt" style:font-size-asian="10pt" style:font-name-complex="Arial" style:font-size-complex="10pt"/>
    </style:style>
    <style:style style:name="T648_9" style:family="text">
      <style:text-properties style:font-name="Arial" fo:font-size="10pt" style:font-size-asian="10pt" style:font-name-complex="Arial" style:font-size-complex="10pt"/>
    </style:style>
    <style:style style:name="T648_10" style:family="text">
      <style:text-properties style:font-name="Arial" fo:font-size="10pt" style:font-size-asian="10pt" style:font-name-complex="Arial" style:font-size-complex="10pt"/>
    </style:style>
    <style:style style:name="T648_11" style:family="text">
      <style:text-properties style:font-name="Arial" fo:font-size="10pt" style:font-size-asian="10pt" style:font-name-complex="Arial" style:font-size-complex="10pt"/>
    </style:style>
    <style:style style:name="T648_12" style:family="text">
      <style:text-properties style:font-name="Arial" fo:font-size="10pt" style:font-size-asian="10pt" style:font-name-complex="Arial" style:font-size-complex="10pt"/>
    </style:style>
    <style:style style:name="T648_13" style:family="text">
      <style:text-properties style:font-name="Arial" fo:font-size="10pt" style:font-size-asian="10pt" style:font-name-complex="Arial" style:font-size-complex="10pt"/>
    </style:style>
    <style:style style:name="T648_14" style:family="text">
      <style:text-properties style:font-name="Arial" fo:font-size="10pt" style:font-size-asian="10pt" style:font-name-complex="Arial" style:font-size-complex="10pt"/>
    </style:style>
    <style:style style:name="T648_15" style:family="text">
      <style:text-properties style:font-name="Arial" fo:font-size="10pt" style:font-size-asian="10pt" style:font-name-complex="Arial" style:font-size-complex="10pt"/>
    </style:style>
    <style:style style:name="P649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/>
    </style:style>
    <style:style style:name="P650" style:family="paragraph" style:parent-style-name="Normal">
      <style:paragraph-properties fo:text-align="justify"/>
    </style:style>
    <style:style style:name="T650_1" style:family="text">
      <style:text-properties style:font-name="Arial" fo:font-size="10pt" style:font-size-asian="10pt" style:font-name-complex="Arial" style:font-size-complex="10pt"/>
    </style:style>
    <style:style style:name="T650_2" style:family="text">
      <style:text-properties style:font-name="Arial" fo:font-size="10pt" style:font-size-asian="10pt" style:font-name-complex="Arial" style:font-size-complex="10pt"/>
    </style:style>
    <style:style style:name="T650_3" style:family="text">
      <style:text-properties style:font-name="Arial" fo:font-size="10pt" style:font-size-asian="10pt" style:font-name-complex="Arial" style:font-size-complex="10pt"/>
    </style:style>
    <style:style style:name="T650_4" style:family="text">
      <style:text-properties style:font-name="Arial" fo:font-size="10pt" style:font-size-asian="10pt" style:font-name-complex="Arial" style:font-size-complex="10pt"/>
    </style:style>
    <style:style style:name="T650_5" style:family="text">
      <style:text-properties style:font-name="Arial" fo:font-size="10pt" style:font-size-asian="10pt" style:font-name-complex="Arial" style:font-size-complex="10pt"/>
    </style:style>
    <style:style style:name="T650_6" style:family="text">
      <style:text-properties style:font-name="Arial" fo:font-size="10pt" style:font-size-asian="10pt" style:font-name-complex="Arial" style:font-size-complex="10pt"/>
    </style:style>
    <style:style style:name="T650_7" style:family="text">
      <style:text-properties style:font-name="Arial" fo:font-size="10pt" style:font-size-asian="10pt" style:font-name-complex="Arial" style:font-size-complex="10pt"/>
    </style:style>
    <style:style style:name="T650_8" style:family="text">
      <style:text-properties style:font-name="Arial" fo:font-size="10pt" style:font-size-asian="10pt" style:font-name-complex="Arial" style:font-size-complex="10pt"/>
    </style:style>
    <style:style style:name="T650_9" style:family="text">
      <style:text-properties style:font-name="Arial" fo:font-size="10pt" style:font-size-asian="10pt" style:font-name-complex="Arial" style:font-size-complex="10pt"/>
    </style:style>
    <style:style style:name="T650_10" style:family="text">
      <style:text-properties style:font-name="Arial" fo:font-size="10pt" style:font-size-asian="10pt" style:font-name-complex="Arial" style:font-size-complex="10pt"/>
    </style:style>
    <style:style style:name="P651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/>
    </style:style>
    <style:style style:name="P652" style:family="paragraph" style:parent-style-name="Normal">
      <style:paragraph-properties fo:text-align="justify"/>
    </style:style>
    <style:style style:name="T652_1" style:family="text">
      <style:text-properties style:font-name="Arial" fo:font-size="10pt" style:font-name-asian="游明朝" style:font-size-asian="10pt" style:font-name-complex="Arial" style:font-size-complex="10pt"/>
    </style:style>
    <style:style style:name="T652_2" style:family="text">
      <style:text-properties style:font-name="Arial" fo:font-size="10pt" style:font-name-asian="游明朝" style:font-size-asian="10pt" style:font-name-complex="Arial" style:font-size-complex="10pt"/>
    </style:style>
    <style:style style:name="T652_3" style:family="text">
      <style:text-properties style:font-name="Arial" fo:font-size="10pt" style:font-name-asian="游明朝" style:font-size-asian="10pt" style:font-name-complex="Arial" style:font-size-complex="10pt"/>
    </style:style>
    <style:style style:name="P653" style:family="paragraph" style:parent-style-name="Normal">
      <style:paragraph-properties fo:text-align="justify"/>
      <style:text-properties style:font-name="Arial" fo:font-size="10pt" style:font-name-asian="游明朝" style:font-size-asian="10pt" style:font-name-complex="Arial" style:font-size-complex="10pt"/>
    </style:style>
    <style:style style:name="P654" style:family="paragraph" style:parent-style-name="Normal">
      <style:paragraph-properties fo:text-align="justify"/>
    </style:style>
    <style:style style:name="T654_1" style:family="text">
      <style:text-properties style:font-name="Arial" fo:font-size="10pt" style:font-name-asian="游明朝" style:font-size-asian="10pt" style:font-name-complex="Arial" style:font-size-complex="10pt"/>
    </style:style>
    <style:style style:name="T654_2" style:family="text">
      <style:text-properties style:font-name="Arial" fo:font-size="10pt" style:font-name-asian="游明朝" style:font-size-asian="10pt" style:font-name-complex="Arial" style:font-size-complex="10pt"/>
    </style:style>
    <style:style style:name="T654_3" style:family="text">
      <style:text-properties style:font-name="Arial" fo:font-size="10pt" style:font-name-asian="游明朝" style:font-size-asian="10pt" style:font-name-complex="Arial" style:font-size-complex="10pt"/>
    </style:style>
    <style:style style:name="T654_4" style:family="text">
      <style:text-properties style:font-name="Arial" fo:font-size="10pt" style:font-name-asian="游明朝" style:font-size-asian="10pt" style:font-name-complex="Arial" style:font-size-complex="10pt"/>
    </style:style>
    <style:style style:name="T654_5" style:family="text">
      <style:text-properties style:font-name="Arial" fo:font-size="10pt" style:font-name-asian="游明朝" style:font-size-asian="10pt" style:font-name-complex="Arial" style:font-size-complex="10pt"/>
    </style:style>
    <style:style style:name="T654_6" style:family="text">
      <style:text-properties style:font-name="Arial" fo:font-size="10pt" style:font-name-asian="游明朝" style:font-size-asian="10pt" style:font-name-complex="Arial" style:font-size-complex="10pt"/>
    </style:style>
    <style:style style:name="T654_7" style:family="text">
      <style:text-properties style:font-name="Arial" fo:font-size="10pt" style:font-size-asian="10pt" style:font-name-complex="Arial" style:font-size-complex="10pt"/>
    </style:style>
    <style:style style:name="T654_8" style:family="text">
      <style:text-properties style:font-name="Arial" fo:font-size="10pt" style:font-size-asian="10pt" style:font-name-complex="Arial" style:font-size-complex="10pt"/>
    </style:style>
    <style:style style:name="T654_9" style:family="text">
      <style:text-properties style:font-name="Arial" fo:font-size="10pt" style:font-size-asian="10pt" style:font-name-complex="Arial" style:font-size-complex="10pt"/>
    </style:style>
    <style:style style:name="P655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/>
    </style:style>
    <style:style style:name="P656" style:family="paragraph" style:parent-style-name="Normal">
      <style:paragraph-properties fo:text-align="justify"/>
    </style:style>
    <style:style style:name="T656_1" style:family="text">
      <style:text-properties style:font-name="Arial" fo:font-size="10pt" style:font-size-asian="10pt" style:font-name-complex="Arial" style:font-size-complex="10pt"/>
    </style:style>
    <style:style style:name="P657" style:family="paragraph" style:parent-style-name="Normal">
      <style:paragraph-properties fo:text-align="justify"/>
    </style:style>
    <style:style style:name="T657_1" style:family="text">
      <style:text-properties style:font-name="Arial" fo:font-size="10pt" style:font-size-asian="10pt" style:font-name-complex="Arial" style:font-size-complex="10pt"/>
    </style:style>
    <style:style style:name="P658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/>
    </style:style>
    <style:style style:name="P659" style:family="paragraph" style:parent-style-name="Normal">
      <style:paragraph-properties fo:text-align="justify"/>
    </style:style>
    <style:style style:name="T659_1" style:family="text">
      <style:text-properties style:font-name="Arial" fo:font-size="10pt" style:font-size-asian="10pt" style:font-name-complex="Arial" style:font-size-complex="10pt"/>
    </style:style>
    <style:style style:name="T659_2" style:family="text">
      <style:text-properties style:font-name="Arial" fo:font-size="10pt" style:font-size-asian="10pt" style:font-name-complex="Arial" style:font-size-complex="10pt"/>
    </style:style>
    <style:style style:name="T659_3" style:family="text">
      <style:text-properties style:font-name="Arial" fo:font-size="10pt" style:font-size-asian="10pt" style:font-name-complex="Arial" style:font-size-complex="10pt"/>
    </style:style>
    <style:style style:name="T659_4" style:family="text">
      <style:text-properties style:font-name="Arial" fo:font-size="10pt" style:font-size-asian="10pt" style:font-name-complex="Arial" style:font-size-complex="10pt"/>
    </style:style>
    <style:style style:name="T659_5" style:family="text">
      <style:text-properties style:font-name="Arial" fo:font-size="10pt" style:font-size-asian="10pt" style:font-name-complex="Arial" style:font-size-complex="10pt"/>
    </style:style>
    <style:style style:name="P660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/>
    </style:style>
    <style:style style:name="P661" style:family="paragraph" style:parent-style-name="Normal">
      <style:paragraph-properties fo:text-align="justify"/>
    </style:style>
    <style:style style:name="T661_1" style:family="text">
      <style:text-properties style:font-name="Arial" fo:font-size="10pt" style:font-size-asian="10pt" style:font-name-complex="Arial" style:font-size-complex="10pt"/>
    </style:style>
    <style:style style:name="P662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/>
    </style:style>
    <style:style style:name="P663" style:family="paragraph" style:parent-style-name="Normal">
      <style:paragraph-properties fo:text-align="justify"/>
    </style:style>
    <style:style style:name="T663_1" style:family="text">
      <style:text-properties style:font-name="Arial" fo:font-size="10pt" style:font-size-asian="10pt" style:font-name-complex="Arial" style:font-size-complex="10pt"/>
    </style:style>
    <style:style style:name="T663_2" style:family="text">
      <style:text-properties style:font-name="Arial" fo:font-size="10pt" style:font-size-asian="10pt" style:font-name-complex="Arial" style:font-size-complex="10pt"/>
    </style:style>
    <style:style style:name="T663_3" style:family="text">
      <style:text-properties style:font-name="Arial" fo:font-size="10pt" style:font-size-asian="10pt" style:font-name-complex="Arial" style:font-size-complex="10pt"/>
    </style:style>
    <style:style style:name="T663_4" style:family="text">
      <style:text-properties style:font-name="Arial" fo:font-size="10pt" style:font-size-asian="10pt" style:font-name-complex="Arial" style:font-size-complex="10pt"/>
    </style:style>
    <style:style style:name="T663_5" style:family="text">
      <style:text-properties style:font-name="Arial" fo:font-size="10pt" style:font-size-asian="10pt" style:font-name-complex="Arial" style:font-size-complex="10pt"/>
    </style:style>
    <style:style style:name="T663_6" style:family="text">
      <style:text-properties style:font-name="Arial" fo:font-size="10pt" style:font-size-asian="10pt" style:font-name-complex="Arial" style:font-size-complex="10pt"/>
    </style:style>
    <style:style style:name="T663_7" style:family="text">
      <style:text-properties style:font-name="Arial" fo:font-size="10pt" style:font-size-asian="10pt" style:font-name-complex="Arial" style:font-size-complex="10pt"/>
    </style:style>
    <style:style style:name="P664" style:family="paragraph" style:parent-style-name="Normal">
      <style:text-properties fo:color="#4472c4" fo:font-size="10pt" style:font-size-asian="10pt" style:font-name-complex="Arial" style:font-size-complex="10pt"/>
    </style:style>
    <style:style style:name="Table17" style:family="table">
      <style:table-properties table:align="left" style:width="18.002cm" fo:margin-left="-1.027cm"/>
    </style:style>
    <style:style style:name="Column54" style:family="table-column">
      <style:table-column-properties style:column-width="2cm" style:use-optimal-column-width="false"/>
    </style:style>
    <style:style style:name="Column55" style:family="table-column">
      <style:table-column-properties style:column-width="1.752cm" style:use-optimal-column-width="false"/>
    </style:style>
    <style:style style:name="Column56" style:family="table-column">
      <style:table-column-properties style:column-width="1.75cm" style:use-optimal-column-width="false"/>
    </style:style>
    <style:style style:name="Column57" style:family="table-column">
      <style:table-column-properties style:column-width="1.75cm" style:use-optimal-column-width="false"/>
    </style:style>
    <style:style style:name="Column58" style:family="table-column">
      <style:table-column-properties style:column-width="1.75cm" style:use-optimal-column-width="false"/>
    </style:style>
    <style:style style:name="Column59" style:family="table-column">
      <style:table-column-properties style:column-width="1.752cm" style:use-optimal-column-width="false"/>
    </style:style>
    <style:style style:name="Column60" style:family="table-column">
      <style:table-column-properties style:column-width="1.499cm" style:use-optimal-column-width="false"/>
    </style:style>
    <style:style style:name="Column61" style:family="table-column">
      <style:table-column-properties style:column-width="5.75cm" style:use-optimal-column-width="false"/>
    </style:style>
    <style:style style:name="Row63" style:family="table-row">
      <style:table-row-properties style:min-row-height="1.191cm" style:use-optimal-row-height="false"/>
    </style:style>
    <style:style style:name="Cell175" style:family="table-cell">
      <style:table-cell-properties fo:background-color="#c0e6f5" style:vertical-align="middle" fo:padding-top="0.026cm" fo:border-top="#000000 0.053cm solid" fo:border-bottom="#000000 0.035cm solid" fo:padding-left="0.026cm" fo:border-left="#000000 0.053cm solid" fo:padding-right="0.026cm" fo:border-right="#000000 0.035cm solid" fo:wrap-option="wrap"/>
    </style:style>
    <style:style style:name="P665" style:family="paragraph" style:parent-style-name="Normal">
      <style:paragraph-properties fo:text-align="center" fo:line-height="100%" fo:margin-bottom="0cm"/>
    </style:style>
    <style:style style:name="T665_1" style:family="text">
      <style:text-properties fo:color="#000000" style:font-name="Aptos" fo:font-size="10pt" style:font-name-asian="Aptos" style:font-size-asian="10pt" style:font-name-complex="Aptos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665_2" style:family="text">
      <style:text-properties fo:color="#000000" style:font-name="Aptos" fo:font-size="10pt" style:font-name-asian="Aptos" style:font-size-asian="10pt" style:font-name-complex="Aptos" style:font-size-complex="10pt" fo:language="en" fo:language-asian="en" fo:language-complex="ar" fo:country="GB" fo:country-asian="US" fo:country-complex="SA"/>
    </style:style>
    <style:style style:name="Cell176" style:family="table-cell">
      <style:table-cell-properties fo:background-color="#c0e6f5" style:vertical-align="middle" fo:padding-top="0.026cm" fo:border-top="#000000 0.053cm solid" fo:border-bottom="#000000 0.035cm solid" fo:padding-left="0.026cm" fo:border-left="#000000 0.035cm solid" fo:padding-right="0.026cm" fo:border-right="#000000 0.035cm solid" fo:wrap-option="wrap"/>
    </style:style>
    <style:style style:name="P666" style:family="paragraph" style:parent-style-name="Normal">
      <style:paragraph-properties fo:text-align="center" fo:line-height="100%" fo:margin-bottom="0cm"/>
    </style:style>
    <style:style style:name="T666_1" style:family="text">
      <style:text-properties fo:color="#000000" style:font-name="Aptos" fo:font-size="8pt" style:font-name-asian="Aptos" style:font-size-asian="8pt" style:font-name-complex="Aptos" style:font-size-complex="8pt" fo:language="en" fo:language-asian="en" fo:language-complex="ar" fo:country="GB" fo:country-asian="US" fo:country-complex="SA" fo:font-weight="bold" style:font-weight-asian="bold"/>
    </style:style>
    <style:style style:name="Cell177" style:family="table-cell">
      <style:table-cell-properties fo:background-color="#c0e6f5" style:vertical-align="middle" fo:padding-top="0.026cm" fo:border-top="#000000 0.053cm solid" fo:border-bottom="#000000 0.035cm solid" fo:padding-left="0.026cm" fo:border-left="#000000 0.035cm solid" fo:padding-right="0.026cm" fo:border-right="#000000 0.035cm solid" fo:wrap-option="wrap"/>
    </style:style>
    <style:style style:name="P667" style:family="paragraph" style:parent-style-name="Normal">
      <style:paragraph-properties fo:text-align="center" fo:line-height="100%" fo:margin-bottom="0cm"/>
    </style:style>
    <style:style style:name="T667_1" style:family="text">
      <style:text-properties fo:color="#000000" style:font-name="Aptos" fo:font-size="8pt" style:font-name-asian="Aptos" style:font-size-asian="8pt" style:font-name-complex="Aptos" style:font-size-complex="8pt" fo:language="en" fo:language-asian="en" fo:language-complex="ar" fo:country="GB" fo:country-asian="US" fo:country-complex="SA" fo:font-weight="bold" style:font-weight-asian="bold"/>
    </style:style>
    <style:style style:name="Cell178" style:family="table-cell">
      <style:table-cell-properties fo:background-color="#c0e6f5" style:vertical-align="middle" fo:padding-top="0.026cm" fo:border-top="#000000 0.053cm solid" fo:border-bottom="#000000 0.035cm solid" fo:padding-left="0.026cm" fo:border-left="#000000 0.035cm solid" fo:padding-right="0.026cm" fo:border-right="#000000 0.035cm solid" fo:wrap-option="wrap"/>
    </style:style>
    <style:style style:name="P668" style:family="paragraph" style:parent-style-name="Normal">
      <style:paragraph-properties fo:text-align="center" fo:line-height="100%" fo:margin-bottom="0cm"/>
    </style:style>
    <style:style style:name="T668_1" style:family="text">
      <style:text-properties fo:color="#000000" style:font-name="Aptos" fo:font-size="8pt" style:font-name-asian="Aptos" style:font-size-asian="8pt" style:font-name-complex="Aptos" style:font-size-complex="8pt" fo:language="en" fo:language-asian="en" fo:language-complex="ar" fo:country="GB" fo:country-asian="US" fo:country-complex="SA" fo:font-weight="bold" style:font-weight-asian="bold"/>
    </style:style>
    <style:style style:name="Cell179" style:family="table-cell">
      <style:table-cell-properties fo:background-color="#c0e6f5" style:vertical-align="middle" fo:padding-top="0.026cm" fo:border-top="#000000 0.053cm solid" fo:border-bottom="#000000 0.035cm solid" fo:padding-left="0.026cm" fo:border-left="#000000 0.035cm solid" fo:padding-right="0.026cm" fo:border-right="#000000 0.035cm solid" fo:wrap-option="wrap"/>
    </style:style>
    <style:style style:name="P669" style:family="paragraph" style:parent-style-name="Normal">
      <style:paragraph-properties fo:text-align="center" fo:line-height="100%" fo:margin-bottom="0cm"/>
    </style:style>
    <style:style style:name="T669_1" style:family="text">
      <style:text-properties fo:color="#000000" style:font-name="Aptos" fo:font-size="8pt" style:font-name-asian="Aptos" style:font-size-asian="8pt" style:font-name-complex="Aptos" style:font-size-complex="8pt" fo:language="en" fo:language-asian="en" fo:language-complex="ar" fo:country="GB" fo:country-asian="US" fo:country-complex="SA" fo:font-weight="bold" style:font-weight-asian="bold"/>
    </style:style>
    <style:style style:name="Cell180" style:family="table-cell">
      <style:table-cell-properties fo:background-color="#c0e6f5" style:vertical-align="middle" fo:padding-top="0.026cm" fo:border-top="#000000 0.053cm solid" fo:border-bottom="#000000 0.035cm solid" fo:padding-left="0.026cm" fo:border-left="#000000 0.035cm solid" fo:padding-right="0.026cm" fo:border-right="#000000 0.035cm solid" fo:wrap-option="wrap"/>
    </style:style>
    <style:style style:name="P670" style:family="paragraph" style:parent-style-name="Normal">
      <style:paragraph-properties fo:text-align="center" fo:line-height="100%" fo:margin-bottom="0cm"/>
    </style:style>
    <style:style style:name="T670_1" style:family="text">
      <style:text-properties fo:color="#000000" style:font-name="Aptos" fo:font-size="8pt" style:font-name-asian="Aptos" style:font-size-asian="8pt" style:font-name-complex="Aptos" style:font-size-complex="8pt" fo:language="en" fo:language-asian="en" fo:language-complex="ar" fo:country="GB" fo:country-asian="US" fo:country-complex="SA" fo:font-weight="bold" style:font-weight-asian="bold"/>
    </style:style>
    <style:style style:name="Cell181" style:family="table-cell">
      <style:table-cell-properties fo:background-color="#c0e6f5" style:vertical-align="middle" fo:padding-top="0.026cm" fo:border-top="#000000 0.053cm solid" fo:border-bottom="#000000 0.035cm solid" fo:padding-left="0.026cm" fo:border-left="#000000 0.035cm solid" fo:padding-right="0.026cm" fo:wrap-option="wrap"/>
    </style:style>
    <style:style style:name="P671" style:family="paragraph" style:parent-style-name="Normal">
      <style:paragraph-properties fo:text-align="center" fo:line-height="100%" fo:margin-bottom="0cm"/>
    </style:style>
    <style:style style:name="T671_1" style:family="text">
      <style:text-properties fo:color="#000000" style:font-name="Aptos" fo:font-size="8pt" style:font-name-asian="Aptos" style:font-size-asian="8pt" style:font-name-complex="Aptos" style:font-size-complex="8pt" fo:language="en" fo:language-asian="en" fo:language-complex="ar" fo:country="GB" fo:country-asian="US" fo:country-complex="SA" fo:font-weight="bold" style:font-weight-asian="bold"/>
    </style:style>
    <style:style style:name="Cell182" style:family="table-cell">
      <style:table-cell-properties fo:background-color="#c0e6f5" style:vertical-align="middle" fo:padding-top="0.026cm" fo:border-top="#000000 0.053cm solid" fo:border-bottom="#000000 0.035cm solid" fo:padding-left="0.026cm" fo:border-left="#000000 0.035cm solid" fo:padding-right="0.026cm" fo:border-right="#000000 0.053cm solid" fo:wrap-option="wrap"/>
    </style:style>
    <style:style style:name="P672" style:family="paragraph" style:parent-style-name="Normal">
      <style:paragraph-properties fo:text-align="center" fo:line-height="100%" fo:margin-bottom="0cm"/>
    </style:style>
    <style:style style:name="T672_1" style:family="text">
      <style:text-properties fo:color="#000000" style:font-name="Aptos" fo:font-size="10pt" style:font-name-asian="Aptos" style:font-size-asian="10pt" style:font-name-complex="Aptos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64" style:family="table-row">
      <style:table-row-properties style:min-row-height="1.826cm" style:use-optimal-row-height="false"/>
    </style:style>
    <style:style style:name="Cell183" style:family="table-cell">
      <style:table-cell-properties style:vertical-align="middle" fo:padding-top="0.026cm" fo:border-top="#000000 0.035cm solid" fo:border-bottom="#000000 0.018cm solid" fo:padding-left="0.026cm" fo:border-left="#000000 0.053cm solid" fo:padding-right="0.026cm" fo:border-right="#000000 0.035cm solid" fo:wrap-option="wrap"/>
    </style:style>
    <style:style style:name="P673" style:family="paragraph" style:parent-style-name="Normal">
      <style:paragraph-properties fo:line-height="100%" fo:margin-bottom="0cm"/>
    </style:style>
    <style:style style:name="T673_1" style:family="text">
      <style:text-properties fo:color="#000000" style:font-name="Aptos Narrow" fo:font-size="9pt" style:font-name-asian="Aptos Narrow" style:font-size-asian="9pt" style:font-name-complex="Aptos Narrow" style:font-size-complex="9pt" fo:language="en" fo:language-asian="en" fo:language-complex="ar" fo:country="GB" fo:country-asian="US" fo:country-complex="SA"/>
    </style:style>
    <style:style style:name="Cell184" style:family="table-cell">
      <style:table-cell-properties style:vertical-align="middle" fo:padding-top="0.026cm" fo:border-top="#000000 0.035cm solid" fo:border-bottom="#000000 0.018cm solid" fo:padding-left="0.026cm" fo:border-left="#000000 0.035cm solid" fo:padding-right="0.026cm" fo:border-right="#000000 0.035cm solid" fo:wrap-option="wrap"/>
    </style:style>
    <style:style style:name="P674" style:family="paragraph" style:parent-style-name="Normal">
      <style:paragraph-properties fo:text-align="center" fo:line-height="100%" fo:margin-bottom="0cm"/>
    </style:style>
    <style:style style:name="T674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185" style:family="table-cell">
      <style:table-cell-properties style:vertical-align="middle" fo:padding-top="0.026cm" fo:border-top="#000000 0.035cm solid" fo:border-bottom="#000000 0.018cm solid" fo:padding-left="0.026cm" fo:border-left="#000000 0.035cm solid" fo:padding-right="0.026cm" fo:border-right="#000000 0.035cm solid" fo:wrap-option="wrap"/>
    </style:style>
    <style:style style:name="P675" style:family="paragraph" style:parent-style-name="Normal">
      <style:paragraph-properties fo:text-align="center" fo:line-height="100%" fo:margin-bottom="0cm"/>
    </style:style>
    <style:style style:name="T675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186" style:family="table-cell">
      <style:table-cell-properties style:vertical-align="middle" fo:padding-top="0.026cm" fo:border-top="#000000 0.035cm solid" fo:border-bottom="#000000 0.018cm solid" fo:padding-left="0.026cm" fo:border-left="#000000 0.035cm solid" fo:padding-right="0.026cm" fo:border-right="#000000 0.035cm solid" fo:wrap-option="wrap"/>
    </style:style>
    <style:style style:name="P676" style:family="paragraph" style:parent-style-name="Normal">
      <style:paragraph-properties fo:text-align="center" fo:line-height="100%" fo:margin-bottom="0cm"/>
    </style:style>
    <style:style style:name="T676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187" style:family="table-cell">
      <style:table-cell-properties style:vertical-align="middle" fo:padding-top="0.026cm" fo:border-top="#000000 0.035cm solid" fo:border-bottom="#000000 0.018cm solid" fo:padding-left="0.026cm" fo:border-left="#000000 0.035cm solid" fo:padding-right="0.026cm" fo:border-right="#000000 0.035cm solid" fo:wrap-option="wrap"/>
    </style:style>
    <style:style style:name="P677" style:family="paragraph" style:parent-style-name="Normal">
      <style:paragraph-properties fo:text-align="center" fo:line-height="100%" fo:margin-bottom="0cm"/>
    </style:style>
    <style:style style:name="T677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188" style:family="table-cell">
      <style:table-cell-properties style:vertical-align="middle" fo:padding-top="0.026cm" fo:border-top="#000000 0.035cm solid" fo:border-bottom="#000000 0.018cm solid" fo:padding-left="0.026cm" fo:border-left="#000000 0.035cm solid" fo:padding-right="0.026cm" fo:wrap-option="wrap"/>
    </style:style>
    <style:style style:name="P678" style:family="paragraph" style:parent-style-name="Normal">
      <style:paragraph-properties fo:text-align="center" fo:line-height="100%" fo:margin-bottom="0cm"/>
    </style:style>
    <style:style style:name="T678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189" style:family="table-cell">
      <style:table-cell-properties style:vertical-align="middle" fo:padding-top="0.026cm" fo:border-top="#000000 0.035cm solid" fo:border-bottom="#000000 0.018cm solid" fo:padding-left="0.026cm" fo:border-left="#000000 0.035cm solid" fo:padding-right="0.026cm" fo:border-right="#000000 0.035cm solid" fo:wrap-option="wrap"/>
    </style:style>
    <style:style style:name="P679" style:family="paragraph" style:parent-style-name="Normal">
      <style:paragraph-properties fo:text-align="center" fo:line-height="100%" fo:margin-bottom="0cm"/>
    </style:style>
    <style:style style:name="T679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190" style:family="table-cell">
      <style:table-cell-properties style:vertical-align="middle" fo:padding-top="0.026cm" fo:border-top="#000000 0.035cm solid" fo:border-bottom="#000000 0.018cm solid" fo:padding-left="0.026cm" fo:border-left="#000000 0.035cm solid" fo:padding-right="0.026cm" fo:border-right="#000000 0.053cm solid" fo:wrap-option="wrap"/>
    </style:style>
    <style:style style:name="P680" style:family="paragraph" style:parent-style-name="Normal">
      <style:paragraph-properties fo:line-height="100%" fo:margin-bottom="0cm"/>
    </style:style>
    <style:style style:name="T680_1" style:family="text">
      <style:text-properties fo:color="#000000" style:font-name="Aptos Narrow" fo:font-size="9pt" style:font-name-asian="Aptos Narrow" style:font-size-asian="9pt" style:font-name-complex="Aptos Narrow" style:font-size-complex="9pt" fo:language="en" fo:language-asian="en" fo:language-complex="ar" fo:country="GB" fo:country-asian="US" fo:country-complex="SA"/>
    </style:style>
    <style:style style:name="Row65" style:family="table-row">
      <style:table-row-properties style:min-row-height="0.45cm" style:use-optimal-row-height="false"/>
    </style:style>
    <style:style style:name="Cell191" style:family="table-cell">
      <style:table-cell-properties style:vertical-align="middle" fo:padding-top="0.026cm" fo:border-top="#000000 0.018cm solid" fo:border-bottom="#000000 0.018cm solid" fo:padding-left="0.026cm" fo:border-left="#000000 0.053cm solid" fo:padding-right="0.026cm" fo:border-right="#000000 0.035cm solid" fo:wrap-option="wrap"/>
    </style:style>
    <style:style style:name="P681" style:family="paragraph" style:parent-style-name="Normal">
      <style:paragraph-properties fo:line-height="100%" fo:margin-bottom="0cm"/>
    </style:style>
    <style:style style:name="T681_1" style:family="text">
      <style:text-properties fo:color="#000000" style:font-name="Aptos Narrow" fo:font-size="9pt" style:font-name-asian="Aptos Narrow" style:font-size-asian="9pt" style:font-name-complex="Aptos Narrow" style:font-size-complex="9pt" fo:language="en" fo:language-asian="en" fo:language-complex="ar" fo:country="GB" fo:country-asian="US" fo:country-complex="SA"/>
    </style:style>
    <style:style style:name="Cell192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682" style:family="paragraph" style:parent-style-name="Normal">
      <style:paragraph-properties fo:text-align="center" fo:line-height="100%" fo:margin-bottom="0cm"/>
    </style:style>
    <style:style style:name="T682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193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683" style:family="paragraph" style:parent-style-name="Normal">
      <style:paragraph-properties fo:text-align="center" fo:line-height="100%" fo:margin-bottom="0cm"/>
    </style:style>
    <style:style style:name="T683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194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684" style:family="paragraph" style:parent-style-name="Normal">
      <style:paragraph-properties fo:text-align="center" fo:line-height="100%" fo:margin-bottom="0cm"/>
    </style:style>
    <style:style style:name="T684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195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685" style:family="paragraph" style:parent-style-name="Normal">
      <style:paragraph-properties fo:text-align="center" fo:line-height="100%" fo:margin-bottom="0cm"/>
    </style:style>
    <style:style style:name="T685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196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wrap-option="wrap"/>
    </style:style>
    <style:style style:name="P686" style:family="paragraph" style:parent-style-name="Normal">
      <style:paragraph-properties fo:text-align="center" fo:line-height="100%" fo:margin-bottom="0cm"/>
    </style:style>
    <style:style style:name="T686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197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687" style:family="paragraph" style:parent-style-name="Normal">
      <style:paragraph-properties fo:text-align="center" fo:line-height="100%" fo:margin-bottom="0cm"/>
    </style:style>
    <style:style style:name="T687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198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53cm solid" fo:wrap-option="wrap"/>
    </style:style>
    <style:style style:name="P688" style:family="paragraph" style:parent-style-name="Normal">
      <style:paragraph-properties fo:line-height="100%" fo:margin-bottom="0cm"/>
    </style:style>
    <style:style style:name="T688_1" style:family="text">
      <style:text-properties fo:color="#000000" style:font-name="Aptos Narrow" fo:font-size="9pt" style:font-name-asian="Aptos Narrow" style:font-size-asian="9pt" style:font-name-complex="Aptos Narrow" style:font-size-complex="9pt" fo:language="en" fo:language-asian="en" fo:language-complex="ar" fo:country="GB" fo:country-asian="US" fo:country-complex="SA"/>
    </style:style>
    <style:style style:name="Row66" style:family="table-row">
      <style:table-row-properties style:min-row-height="0.926cm" style:use-optimal-row-height="false"/>
    </style:style>
    <style:style style:name="Cell199" style:family="table-cell">
      <style:table-cell-properties style:vertical-align="middle" fo:padding-top="0.026cm" fo:border-top="#000000 0.018cm solid" fo:border-bottom="#000000 0.018cm solid" fo:padding-left="0.026cm" fo:border-left="#000000 0.053cm solid" fo:padding-right="0.026cm" fo:border-right="#000000 0.035cm solid" fo:wrap-option="wrap"/>
    </style:style>
    <style:style style:name="P689" style:family="paragraph" style:parent-style-name="Normal">
      <style:paragraph-properties fo:line-height="100%" fo:margin-bottom="0cm"/>
    </style:style>
    <style:style style:name="T689_1" style:family="text">
      <style:text-properties fo:color="#000000" style:font-name="Aptos Narrow" fo:font-size="9pt" style:font-name-asian="Aptos Narrow" style:font-size-asian="9pt" style:font-name-complex="Aptos Narrow" style:font-size-complex="9pt" fo:language="en" fo:language-asian="en" fo:language-complex="ar" fo:country="GB" fo:country-asian="US" fo:country-complex="SA"/>
    </style:style>
    <style:style style:name="Cell200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690" style:family="paragraph" style:parent-style-name="Normal">
      <style:paragraph-properties fo:text-align="center" fo:line-height="100%" fo:margin-bottom="0cm"/>
    </style:style>
    <style:style style:name="T690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01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691" style:family="paragraph" style:parent-style-name="Normal">
      <style:paragraph-properties fo:text-align="center" fo:line-height="100%" fo:margin-bottom="0cm"/>
    </style:style>
    <style:style style:name="T691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02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692" style:family="paragraph" style:parent-style-name="Normal">
      <style:paragraph-properties fo:text-align="center" fo:line-height="100%" fo:margin-bottom="0cm"/>
    </style:style>
    <style:style style:name="T692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03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693" style:family="paragraph" style:parent-style-name="Normal">
      <style:paragraph-properties fo:text-align="center" fo:line-height="100%" fo:margin-bottom="0cm"/>
    </style:style>
    <style:style style:name="T693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T693_2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04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wrap-option="wrap"/>
    </style:style>
    <style:style style:name="P694" style:family="paragraph" style:parent-style-name="Normal">
      <style:paragraph-properties fo:text-align="center" fo:line-height="100%" fo:margin-bottom="0cm"/>
    </style:style>
    <style:style style:name="T694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05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695" style:family="paragraph" style:parent-style-name="Normal">
      <style:paragraph-properties fo:text-align="center" fo:line-height="100%" fo:margin-bottom="0cm"/>
    </style:style>
    <style:style style:name="T695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06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53cm solid" fo:wrap-option="wrap"/>
    </style:style>
    <style:style style:name="P696" style:family="paragraph" style:parent-style-name="Normal">
      <style:paragraph-properties fo:line-height="100%" fo:margin-bottom="0cm"/>
    </style:style>
    <style:style style:name="T696_1" style:family="text">
      <style:text-properties fo:color="#000000" style:font-name="Aptos Narrow" fo:font-size="9pt" style:font-name-asian="Aptos Narrow" style:font-size-asian="9pt" style:font-name-complex="Aptos Narrow" style:font-size-complex="9pt" fo:language="en" fo:language-asian="en" fo:language-complex="ar" fo:country="GB" fo:country-asian="US" fo:country-complex="SA"/>
    </style:style>
    <style:style style:name="Row67" style:family="table-row">
      <style:table-row-properties style:min-row-height="0.45cm" style:use-optimal-row-height="false"/>
    </style:style>
    <style:style style:name="Cell207" style:family="table-cell">
      <style:table-cell-properties style:vertical-align="middle" fo:padding-top="0.026cm" fo:border-top="#000000 0.018cm solid" fo:border-bottom="#000000 0.018cm solid" fo:padding-left="0.026cm" fo:border-left="#000000 0.053cm solid" fo:padding-right="0.026cm" fo:border-right="#000000 0.035cm solid" fo:wrap-option="wrap"/>
    </style:style>
    <style:style style:name="P697" style:family="paragraph" style:parent-style-name="Normal">
      <style:paragraph-properties fo:line-height="100%" fo:margin-bottom="0cm"/>
    </style:style>
    <style:style style:name="T697_1" style:family="text">
      <style:text-properties fo:color="#000000" style:font-name="Aptos Narrow" fo:font-size="9pt" style:font-name-asian="Aptos Narrow" style:font-size-asian="9pt" style:font-name-complex="Aptos Narrow" style:font-size-complex="9pt" fo:language="en" fo:language-asian="en" fo:language-complex="ar" fo:country="GB" fo:country-asian="US" fo:country-complex="SA"/>
    </style:style>
    <style:style style:name="Cell208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698" style:family="paragraph" style:parent-style-name="Normal">
      <style:paragraph-properties fo:text-align="center" fo:line-height="100%" fo:margin-bottom="0cm"/>
    </style:style>
    <style:style style:name="T698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09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699" style:family="paragraph" style:parent-style-name="Normal">
      <style:paragraph-properties fo:text-align="center" fo:line-height="100%" fo:margin-bottom="0cm"/>
    </style:style>
    <style:style style:name="T699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10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700" style:family="paragraph" style:parent-style-name="Normal">
      <style:paragraph-properties fo:text-align="center" fo:line-height="100%" fo:margin-bottom="0cm"/>
    </style:style>
    <style:style style:name="T700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11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701" style:family="paragraph" style:parent-style-name="Normal">
      <style:paragraph-properties fo:text-align="center" fo:line-height="100%" fo:margin-bottom="0cm"/>
    </style:style>
    <style:style style:name="T701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T701_2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12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wrap-option="wrap"/>
    </style:style>
    <style:style style:name="P702" style:family="paragraph" style:parent-style-name="Normal">
      <style:paragraph-properties fo:text-align="center" fo:line-height="100%" fo:margin-bottom="0cm"/>
    </style:style>
    <style:style style:name="T702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13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703" style:family="paragraph" style:parent-style-name="Normal">
      <style:paragraph-properties fo:text-align="center" fo:line-height="100%" fo:margin-bottom="0cm"/>
    </style:style>
    <style:style style:name="T703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14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53cm solid" fo:wrap-option="wrap"/>
    </style:style>
    <style:style style:name="P704" style:family="paragraph" style:parent-style-name="Normal">
      <style:paragraph-properties fo:line-height="100%" fo:margin-bottom="0cm"/>
    </style:style>
    <style:style style:name="T704_1" style:family="text">
      <style:text-properties fo:color="#000000" style:font-name="Aptos Narrow" fo:font-size="9pt" style:font-name-asian="Aptos Narrow" style:font-size-asian="9pt" style:font-name-complex="Aptos Narrow" style:font-size-complex="9pt" fo:language="en" fo:language-asian="en" fo:language-complex="ar" fo:country="GB" fo:country-asian="US" fo:country-complex="SA"/>
    </style:style>
    <style:style style:name="Row68" style:family="table-row">
      <style:table-row-properties style:min-row-height="1.376cm" style:use-optimal-row-height="false"/>
    </style:style>
    <style:style style:name="Cell215" style:family="table-cell">
      <style:table-cell-properties style:vertical-align="middle" fo:padding-top="0.026cm" fo:border-top="#000000 0.018cm solid" fo:border-bottom="#000000 0.018cm solid" fo:padding-left="0.026cm" fo:border-left="#000000 0.053cm solid" fo:padding-right="0.026cm" fo:border-right="#000000 0.035cm solid" fo:wrap-option="wrap"/>
    </style:style>
    <style:style style:name="P705" style:family="paragraph" style:parent-style-name="Normal">
      <style:paragraph-properties fo:line-height="100%" fo:margin-bottom="0cm"/>
    </style:style>
    <style:style style:name="T705_1" style:family="text">
      <style:text-properties fo:color="#000000" style:font-name="Aptos Narrow" fo:font-size="9pt" style:font-name-asian="Aptos Narrow" style:font-size-asian="9pt" style:font-name-complex="Aptos Narrow" style:font-size-complex="9pt" fo:language="en" fo:language-asian="en" fo:language-complex="ar" fo:country="GB" fo:country-asian="US" fo:country-complex="SA"/>
    </style:style>
    <style:style style:name="Cell216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706" style:family="paragraph" style:parent-style-name="Normal">
      <style:paragraph-properties fo:text-align="center" fo:line-height="100%" fo:margin-bottom="0cm"/>
    </style:style>
    <style:style style:name="T706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17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707" style:family="paragraph" style:parent-style-name="Normal">
      <style:paragraph-properties fo:text-align="center" fo:line-height="100%" fo:margin-bottom="0cm"/>
    </style:style>
    <style:style style:name="T707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18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708" style:family="paragraph" style:parent-style-name="Normal">
      <style:paragraph-properties fo:text-align="center" fo:line-height="100%" fo:margin-bottom="0cm"/>
    </style:style>
    <style:style style:name="T708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19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709" style:family="paragraph" style:parent-style-name="Normal">
      <style:paragraph-properties fo:text-align="center" fo:line-height="100%" fo:margin-bottom="0cm"/>
    </style:style>
    <style:style style:name="T709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20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wrap-option="wrap"/>
    </style:style>
    <style:style style:name="P710" style:family="paragraph" style:parent-style-name="Normal">
      <style:paragraph-properties fo:text-align="center" fo:line-height="100%" fo:margin-bottom="0cm"/>
    </style:style>
    <style:style style:name="T710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21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711" style:family="paragraph" style:parent-style-name="Normal">
      <style:paragraph-properties fo:text-align="center" fo:line-height="100%" fo:margin-bottom="0cm"/>
    </style:style>
    <style:style style:name="T711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22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53cm solid" fo:wrap-option="wrap"/>
    </style:style>
    <style:style style:name="P712" style:family="paragraph" style:parent-style-name="Normal">
      <style:paragraph-properties fo:line-height="100%" fo:margin-bottom="0cm"/>
    </style:style>
    <style:style style:name="T712_1" style:family="text">
      <style:text-properties fo:color="#000000" style:font-name="Aptos Narrow" fo:font-size="9pt" style:font-name-asian="Aptos Narrow" style:font-size-asian="9pt" style:font-name-complex="Aptos Narrow" style:font-size-complex="9pt" fo:language="en" fo:language-asian="en" fo:language-complex="ar" fo:country="GB" fo:country-asian="US" fo:country-complex="SA"/>
    </style:style>
    <style:style style:name="Row69" style:family="table-row">
      <style:table-row-properties style:min-row-height="1.261cm" style:use-optimal-row-height="false"/>
    </style:style>
    <style:style style:name="Cell223" style:family="table-cell">
      <style:table-cell-properties style:vertical-align="middle" fo:padding-top="0.026cm" fo:border-top="#000000 0.018cm solid" fo:border-bottom="#000000 0.018cm solid" fo:padding-left="0.026cm" fo:border-left="#000000 0.053cm solid" fo:padding-right="0.026cm" fo:border-right="#000000 0.035cm solid" fo:wrap-option="wrap"/>
    </style:style>
    <style:style style:name="P713" style:family="paragraph" style:parent-style-name="Normal">
      <style:paragraph-properties fo:line-height="100%" fo:margin-bottom="0cm"/>
    </style:style>
    <style:style style:name="T713_1" style:family="text">
      <style:text-properties fo:color="#000000" style:font-name="Aptos Narrow" fo:font-size="9pt" style:font-name-asian="Aptos Narrow" style:font-size-asian="9pt" style:font-name-complex="Aptos Narrow" style:font-size-complex="9pt" fo:language="en" fo:language-asian="en" fo:language-complex="ar" fo:country="GB" fo:country-asian="US" fo:country-complex="SA"/>
    </style:style>
    <style:style style:name="Cell224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714" style:family="paragraph" style:parent-style-name="Normal">
      <style:paragraph-properties fo:text-align="center" fo:line-height="100%" fo:margin-bottom="0cm"/>
    </style:style>
    <style:style style:name="T714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25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715" style:family="paragraph" style:parent-style-name="Normal">
      <style:paragraph-properties fo:text-align="center" fo:line-height="100%" fo:margin-bottom="0cm"/>
    </style:style>
    <style:style style:name="T715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26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716" style:family="paragraph" style:parent-style-name="Normal">
      <style:paragraph-properties fo:text-align="center" fo:line-height="100%" fo:margin-bottom="0cm"/>
    </style:style>
    <style:style style:name="T716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27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717" style:family="paragraph" style:parent-style-name="Normal">
      <style:paragraph-properties fo:text-align="center" fo:line-height="100%" fo:margin-bottom="0cm"/>
    </style:style>
    <style:style style:name="T717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28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wrap-option="wrap"/>
    </style:style>
    <style:style style:name="P718" style:family="paragraph" style:parent-style-name="Normal">
      <style:paragraph-properties fo:text-align="center" fo:line-height="100%" fo:margin-bottom="0cm"/>
    </style:style>
    <style:style style:name="T718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T718_2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29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719" style:family="paragraph" style:parent-style-name="Normal">
      <style:paragraph-properties fo:text-align="center" fo:line-height="100%" fo:margin-bottom="0cm"/>
    </style:style>
    <style:style style:name="T719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30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53cm solid" fo:wrap-option="wrap"/>
    </style:style>
    <style:style style:name="P720" style:family="paragraph" style:parent-style-name="Normal">
      <style:paragraph-properties fo:line-height="100%" fo:margin-bottom="0cm"/>
    </style:style>
    <style:style style:name="T720_1" style:family="text">
      <style:text-properties fo:color="#000000" style:font-name="Aptos Narrow" fo:font-size="9pt" style:font-name-asian="Aptos Narrow" style:font-size-asian="9pt" style:font-name-complex="Aptos Narrow" style:font-size-complex="9pt" fo:language="en" fo:language-asian="en" fo:language-complex="ar" fo:country="GB" fo:country-asian="US" fo:country-complex="SA"/>
    </style:style>
    <style:style style:name="Row70" style:family="table-row">
      <style:table-row-properties style:min-row-height="1.376cm" style:use-optimal-row-height="false"/>
    </style:style>
    <style:style style:name="Cell231" style:family="table-cell">
      <style:table-cell-properties style:vertical-align="middle" fo:padding-top="0.026cm" fo:border-top="#000000 0.035cm solid" fo:border-bottom="#000000 0.018cm solid" fo:padding-left="0.026cm" fo:border-left="#000000 0.053cm solid" fo:padding-right="0.026cm" fo:border-right="#000000 0.035cm solid" fo:wrap-option="wrap"/>
    </style:style>
    <style:style style:name="P721" style:family="paragraph" style:parent-style-name="Normal">
      <style:paragraph-properties fo:line-height="100%" fo:margin-bottom="0cm"/>
    </style:style>
    <style:style style:name="T721_1" style:family="text">
      <style:text-properties fo:color="#000000" style:font-name="Aptos Narrow" fo:font-size="9pt" style:font-name-asian="Aptos Narrow" style:font-size-asian="9pt" style:font-name-complex="Aptos Narrow" style:font-size-complex="9pt" fo:language="en" fo:language-asian="en" fo:language-complex="ar" fo:country="GB" fo:country-asian="US" fo:country-complex="SA"/>
    </style:style>
    <style:style style:name="T721_2" style:family="text">
      <style:text-properties fo:color="#000000" style:font-name="Aptos Narrow" fo:font-size="9pt" style:font-name-asian="Aptos Narrow" style:font-size-asian="9pt" style:font-name-complex="Aptos Narrow" style:font-size-complex="9pt" fo:language="en" fo:language-asian="en" fo:language-complex="ar" fo:country="GB" fo:country-asian="US" fo:country-complex="SA"/>
    </style:style>
    <style:style style:name="T721_3" style:family="text">
      <style:text-properties fo:color="#000000" style:font-name="Aptos Narrow" fo:font-size="9pt" style:font-name-asian="Aptos Narrow" style:font-size-asian="9pt" style:font-name-complex="Aptos Narrow" style:font-size-complex="9pt" fo:language="en" fo:language-asian="en" fo:language-complex="ar" fo:country="GB" fo:country-asian="US" fo:country-complex="SA"/>
    </style:style>
    <style:style style:name="T721_4" style:family="text">
      <style:text-properties fo:color="#000000" style:font-name="Aptos Narrow" fo:font-size="9pt" style:font-name-asian="Aptos Narrow" style:font-size-asian="9pt" style:font-name-complex="Aptos Narrow" style:font-size-complex="9pt" fo:language="en" fo:language-asian="en" fo:language-complex="ar" fo:country="GB" fo:country-asian="US" fo:country-complex="SA"/>
    </style:style>
    <style:style style:name="T721_5" style:family="text">
      <style:text-properties fo:color="#000000" style:font-name="Aptos Narrow" fo:font-size="9pt" style:font-name-asian="Aptos Narrow" style:font-size-asian="9pt" style:font-name-complex="Aptos Narrow" style:font-size-complex="9pt" fo:language="en" fo:language-asian="en" fo:language-complex="ar" fo:country="GB" fo:country-asian="US" fo:country-complex="SA"/>
    </style:style>
    <style:style style:name="Cell232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722" style:family="paragraph" style:parent-style-name="Normal">
      <style:paragraph-properties fo:text-align="center" fo:line-height="100%" fo:margin-bottom="0cm"/>
    </style:style>
    <style:style style:name="T722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33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723" style:family="paragraph" style:parent-style-name="Normal">
      <style:paragraph-properties fo:text-align="center" fo:line-height="100%" fo:margin-bottom="0cm"/>
    </style:style>
    <style:style style:name="T723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34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724" style:family="paragraph" style:parent-style-name="Normal">
      <style:paragraph-properties fo:text-align="center" fo:line-height="100%" fo:margin-bottom="0cm"/>
    </style:style>
    <style:style style:name="T724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35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725" style:family="paragraph" style:parent-style-name="Normal">
      <style:paragraph-properties fo:text-align="center" fo:line-height="100%" fo:margin-bottom="0cm"/>
    </style:style>
    <style:style style:name="T725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36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wrap-option="wrap"/>
    </style:style>
    <style:style style:name="P726" style:family="paragraph" style:parent-style-name="Normal">
      <style:paragraph-properties fo:text-align="center" fo:line-height="100%" fo:margin-bottom="0cm"/>
    </style:style>
    <style:style style:name="T726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37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35cm solid" fo:wrap-option="wrap"/>
    </style:style>
    <style:style style:name="P727" style:family="paragraph" style:parent-style-name="Normal">
      <style:paragraph-properties fo:text-align="center" fo:line-height="100%" fo:margin-bottom="0cm"/>
    </style:style>
    <style:style style:name="T727_1" style:family="text">
      <style:text-properties fo:color="#000000" style:font-name="Aptos Narrow" fo:font-size="8pt" style:font-name-asian="Aptos Narrow" style:font-size-asian="8pt" style:font-name-complex="Aptos Narrow" style:font-size-complex="8pt" fo:language="en" fo:language-asian="en" fo:language-complex="ar" fo:country="GB" fo:country-asian="US" fo:country-complex="SA"/>
    </style:style>
    <style:style style:name="Cell238" style:family="table-cell">
      <style:table-cell-properties style:vertical-align="middle" fo:padding-top="0.026cm" fo:border-top="#000000 0.018cm solid" fo:border-bottom="#000000 0.018cm solid" fo:padding-left="0.026cm" fo:border-left="#000000 0.035cm solid" fo:padding-right="0.026cm" fo:border-right="#000000 0.053cm solid" fo:wrap-option="wrap"/>
    </style:style>
    <style:style style:name="P728" style:family="paragraph" style:parent-style-name="Normal">
      <style:paragraph-properties fo:line-height="100%" fo:margin-bottom="0cm"/>
    </style:style>
    <style:style style:name="T728_1" style:family="text">
      <style:text-properties fo:color="#000000" style:font-name="Aptos Narrow" fo:font-size="9pt" style:font-name-asian="Aptos Narrow" style:font-size-asian="9pt" style:font-name-complex="Aptos Narrow" style:font-size-complex="9pt" fo:language="en" fo:language-asian="en" fo:language-complex="ar" fo:country="GB" fo:country-asian="US" fo:country-complex="SA"/>
    </style:style>
    <style:style style:name="Row71" style:family="table-row">
      <style:table-row-properties style:min-row-height="0.476cm" style:use-optimal-row-height="false"/>
    </style:style>
    <style:style style:name="Cell239" style:family="table-cell">
      <style:table-cell-properties fo:background-color="#f2ceef" style:vertical-align="middle" fo:padding-top="0.026cm" fo:border-top="#000000 0.018cm solid" fo:border-bottom="#000000 0.053cm solid" fo:padding-left="0.026cm" fo:border-left="#000000 0.053cm solid" fo:padding-right="0.026cm" fo:border-right="#000000 0.035cm solid" fo:wrap-option="wrap"/>
    </style:style>
    <style:style style:name="P729" style:family="paragraph" style:parent-style-name="Normal">
      <style:paragraph-properties fo:line-height="100%" fo:margin-bottom="0cm"/>
    </style:style>
    <style:style style:name="T729_1" style:family="text">
      <style:text-properties fo:color="#000000" style:font-name="Aptos" fo:font-size="10pt" style:font-name-asian="Aptos" style:font-size-asian="10pt" style:font-name-complex="Aptos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240" style:family="table-cell">
      <style:table-cell-properties fo:background-color="#f2ceef" style:vertical-align="middle" fo:padding-top="0.026cm" fo:border-top="#000000 0.018cm solid" fo:border-bottom="#000000 0.053cm solid" fo:padding-left="0.026cm" fo:border-left="#000000 0.035cm solid" fo:padding-right="0.026cm" fo:border-right="#000000 0.035cm solid" fo:wrap-option="wrap"/>
    </style:style>
    <style:style style:name="P730" style:family="paragraph" style:parent-style-name="Normal">
      <style:paragraph-properties fo:text-align="center" fo:line-height="100%" fo:margin-bottom="0cm"/>
    </style:style>
    <style:style style:name="T730_1" style:family="text">
      <style:text-properties fo:color="#000000" style:font-name="Aptos" fo:font-size="9pt" style:font-name-asian="Aptos" style:font-size-asian="9pt" style:font-name-complex="Aptos" style:font-size-complex="9pt" fo:language="en" fo:language-asian="en" fo:language-complex="ar" fo:country="GB" fo:country-asian="US" fo:country-complex="SA" fo:font-weight="bold" style:font-weight-asian="bold"/>
    </style:style>
    <style:style style:name="Cell241" style:family="table-cell">
      <style:table-cell-properties fo:background-color="#f2ceef" style:vertical-align="middle" fo:padding-top="0.026cm" fo:border-top="#000000 0.018cm solid" fo:border-bottom="#000000 0.053cm solid" fo:padding-left="0.026cm" fo:border-left="#000000 0.035cm solid" fo:padding-right="0.026cm" fo:border-right="#000000 0.035cm solid" fo:wrap-option="wrap"/>
    </style:style>
    <style:style style:name="P731" style:family="paragraph" style:parent-style-name="Normal">
      <style:paragraph-properties fo:text-align="center" fo:line-height="100%" fo:margin-bottom="0cm"/>
    </style:style>
    <style:style style:name="T731_1" style:family="text">
      <style:text-properties fo:color="#000000" style:font-name="Aptos" fo:font-size="9pt" style:font-name-asian="Aptos" style:font-size-asian="9pt" style:font-name-complex="Aptos" style:font-size-complex="9pt" fo:language="en" fo:language-asian="en" fo:language-complex="ar" fo:country="GB" fo:country-asian="US" fo:country-complex="SA" fo:font-weight="bold" style:font-weight-asian="bold"/>
    </style:style>
    <style:style style:name="Cell242" style:family="table-cell">
      <style:table-cell-properties fo:background-color="#f2ceef" style:vertical-align="middle" fo:padding-top="0.026cm" fo:border-top="#000000 0.018cm solid" fo:border-bottom="#000000 0.053cm solid" fo:padding-left="0.026cm" fo:border-left="#000000 0.035cm solid" fo:padding-right="0.026cm" fo:border-right="#000000 0.035cm solid" fo:wrap-option="wrap"/>
    </style:style>
    <style:style style:name="P732" style:family="paragraph" style:parent-style-name="Normal">
      <style:paragraph-properties fo:text-align="center" fo:line-height="100%" fo:margin-bottom="0cm"/>
    </style:style>
    <style:style style:name="T732_1" style:family="text">
      <style:text-properties fo:color="#000000" style:font-name="Aptos" fo:font-size="9pt" style:font-name-asian="Aptos" style:font-size-asian="9pt" style:font-name-complex="Aptos" style:font-size-complex="9pt" fo:language="en" fo:language-asian="en" fo:language-complex="ar" fo:country="GB" fo:country-asian="US" fo:country-complex="SA" fo:font-weight="bold" style:font-weight-asian="bold"/>
    </style:style>
    <style:style style:name="Cell243" style:family="table-cell">
      <style:table-cell-properties fo:background-color="#f2ceef" style:vertical-align="middle" fo:padding-top="0.026cm" fo:border-top="#000000 0.018cm solid" fo:border-bottom="#000000 0.053cm solid" fo:padding-left="0.026cm" fo:border-left="#000000 0.035cm solid" fo:padding-right="0.026cm" fo:border-right="#000000 0.035cm solid" fo:wrap-option="wrap"/>
    </style:style>
    <style:style style:name="P733" style:family="paragraph" style:parent-style-name="Normal">
      <style:paragraph-properties fo:text-align="center" fo:line-height="100%" fo:margin-bottom="0cm"/>
    </style:style>
    <style:style style:name="T733_1" style:family="text">
      <style:text-properties fo:color="#000000" style:font-name="Aptos" fo:font-size="9pt" style:font-name-asian="Aptos" style:font-size-asian="9pt" style:font-name-complex="Aptos" style:font-size-complex="9pt" fo:language="en" fo:language-asian="en" fo:language-complex="ar" fo:country="GB" fo:country-asian="US" fo:country-complex="SA" fo:font-weight="bold" style:font-weight-asian="bold"/>
    </style:style>
    <style:style style:name="Cell244" style:family="table-cell">
      <style:table-cell-properties fo:background-color="#f2ceef" style:vertical-align="middle" fo:padding-top="0.026cm" fo:border-top="#000000 0.018cm solid" fo:border-bottom="#000000 0.053cm solid" fo:padding-left="0.026cm" fo:border-left="#000000 0.035cm solid" fo:padding-right="0.026cm" fo:border-right="#000000 0.035cm solid" fo:wrap-option="wrap"/>
    </style:style>
    <style:style style:name="P734" style:family="paragraph" style:parent-style-name="Normal">
      <style:paragraph-properties fo:text-align="center" fo:line-height="100%" fo:margin-bottom="0cm"/>
    </style:style>
    <style:style style:name="T734_1" style:family="text">
      <style:text-properties fo:color="#000000" style:font-name="Aptos" fo:font-size="9pt" style:font-name-asian="Aptos" style:font-size-asian="9pt" style:font-name-complex="Aptos" style:font-size-complex="9pt" fo:language="en" fo:language-asian="en" fo:language-complex="ar" fo:country="GB" fo:country-asian="US" fo:country-complex="SA" fo:font-weight="bold" style:font-weight-asian="bold"/>
    </style:style>
    <style:style style:name="Cell245" style:family="table-cell">
      <style:table-cell-properties fo:background-color="#f2ceef" style:vertical-align="middle" fo:padding-top="0.026cm" fo:border-top="#000000 0.018cm solid" fo:border-bottom="#000000 0.053cm solid" fo:padding-left="0.026cm" fo:border-left="#000000 0.035cm solid" fo:padding-right="0.026cm" fo:wrap-option="wrap"/>
    </style:style>
    <style:style style:name="P735" style:family="paragraph" style:parent-style-name="Normal">
      <style:paragraph-properties fo:text-align="center" fo:line-height="100%" fo:margin-bottom="0cm"/>
    </style:style>
    <style:style style:name="T735_1" style:family="text">
      <style:text-properties fo:color="#000000" style:font-name="Aptos" fo:font-size="9pt" style:font-name-asian="Aptos" style:font-size-asian="9pt" style:font-name-complex="Aptos" style:font-size-complex="9pt" fo:language="en" fo:language-asian="en" fo:language-complex="ar" fo:country="GB" fo:country-asian="US" fo:country-complex="SA" fo:font-weight="bold" style:font-weight-asian="bold"/>
    </style:style>
    <style:style style:name="Cell246" style:family="table-cell">
      <style:table-cell-properties fo:background-color="#f2ceef" style:vertical-align="middle" fo:padding-top="0.026cm" fo:border-top="#000000 0.018cm solid" fo:border-bottom="#000000 0.053cm solid" fo:padding-left="0.026cm" fo:border-left="#000000 0.035cm solid" fo:padding-right="0.026cm" fo:border-right="#000000 0.053cm solid" fo:wrap-option="wrap"/>
    </style:style>
    <style:style style:name="P736" style:family="paragraph" style:parent-style-name="Normal">
      <style:paragraph-properties fo:line-height="100%" fo:margin-bottom="0cm"/>
      <style:text-properties fo:color="#000000" style:font-name="Aptos" fo:font-size="10pt" style:font-name-asian="Aptos" style:font-size-asian="10pt" style:font-name-complex="Aptos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737" style:family="paragraph" style:parent-style-name="Normal">
      <style:text-properties fo:color="#4472c4" fo:font-size="10pt" style:font-size-asian="10pt" style:font-name-complex="Arial" style:font-size-complex="10pt"/>
    </style:style>
    <style:style style:name="P738" style:family="paragraph" style:parent-style-name="Normal"/>
    <style:style style:name="T738_1" style:family="text">
      <style:text-properties fo:color="#4472c4" fo:font-size="6pt" style:font-size-asian="6pt" style:font-name-complex="Arial" style:font-size-complex="6pt"/>
    </style:style>
    <style:style style:name="P739" style:family="paragraph" style:parent-style-name="Normal">
      <style:text-properties fo:color="#4472c4" fo:font-size="6pt" style:font-size-asian="6pt" style:font-name-complex="Arial" style:font-size-complex="6pt"/>
    </style:style>
    <style:style style:name="P740" style:family="paragraph" style:parent-style-name="Normal">
      <style:paragraph-properties fo:background-color="#d9e2f3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740_1" style:family="text">
      <style:text-properties fo:font-size="14pt" style:font-size-asian="14pt" style:font-size-complex="14pt" fo:font-weight="bold" style:font-weight-asian="bold" style:font-weight-complex="bold"/>
    </style:style>
    <style:style style:name="P741" style:family="paragraph" style:parent-style-name="Normal">
      <style:text-properties fo:font-size="10pt" style:font-size-asian="10pt" style:font-size-complex="11pt" style:font-weight-complex="bold"/>
    </style:style>
    <style:style style:name="P742" style:family="paragraph" style:parent-style-name="Normal">
      <style:paragraph-properties fo:text-align="justify"/>
    </style:style>
    <style:style style:name="T742_1" style:family="text">
      <style:text-properties fo:font-size="10pt" style:font-size-asian="10pt" style:font-size-complex="10pt"/>
    </style:style>
    <style:style style:name="T742_2" style:family="text">
      <style:text-properties fo:font-size="10pt" style:font-size-asian="10pt" style:font-size-complex="10pt"/>
    </style:style>
    <style:style style:name="T742_3" style:family="text">
      <style:text-properties fo:font-size="10pt" style:font-size-asian="10pt" style:font-size-complex="10pt"/>
    </style:style>
    <style:style style:name="T742_4" style:family="text">
      <style:text-properties fo:font-size="10pt" style:font-size-asian="10pt" style:font-size-complex="10pt"/>
    </style:style>
    <style:style style:name="T742_5" style:family="text">
      <style:text-properties fo:font-size="10pt" style:font-name-asian="Arial" style:font-size-asian="10pt" style:font-name-complex="Arial" style:font-size-complex="10pt"/>
    </style:style>
    <style:style style:name="T742_6" style:family="text">
      <style:text-properties fo:font-size="10pt" style:font-name-asian="Arial" style:font-size-asian="10pt" style:font-name-complex="Arial" style:font-size-complex="10pt"/>
    </style:style>
    <style:style style:name="T742_7" style:family="text">
      <style:text-properties fo:font-size="10pt" style:font-name-asian="Arial" style:font-size-asian="10pt" style:font-name-complex="Arial" style:font-size-complex="10pt"/>
    </style:style>
    <style:style style:name="P743" style:family="paragraph" style:parent-style-name="Normal">
      <style:paragraph-properties fo:text-align="justify"/>
      <style:text-properties fo:font-size="8pt" style:font-size-asian="8pt" style:font-name-complex="Arial" style:font-size-complex="8pt" fo:font-weight="bold" style:font-weight-asian="bold" style:font-weight-complex="bold"/>
    </style:style>
    <style:style style:name="P744" style:family="paragraph" style:parent-style-name="Normal">
      <style:paragraph-properties fo:text-align="justify"/>
    </style:style>
    <style:style style:name="T744_1" style:family="text">
      <style:text-properties fo:color="#000000" fo:font-size="10pt" style:font-size-asian="10pt" style:font-name-complex="Arial" style:font-size-complex="10pt" fo:font-weight="bold" style:font-weight-asian="bold" style:font-weight-complex="bold"/>
    </style:style>
    <style:style style:name="T744_2" style:family="text">
      <style:text-properties fo:color="#000000" fo:font-size="10pt" style:font-size-asian="10pt" style:font-name-complex="Arial" style:font-size-complex="10pt" fo:font-weight="bold" style:font-weight-asian="bold" style:font-weight-complex="bold"/>
    </style:style>
    <style:style style:name="T744_3" style:family="text">
      <style:text-properties fo:color="#000000" fo:font-size="10pt" style:font-size-asian="10pt" style:font-name-complex="Arial" style:font-size-complex="10pt"/>
    </style:style>
    <style:style style:name="T744_4" style:family="text">
      <style:text-properties fo:color="#000000" fo:font-size="10pt" style:font-size-asian="10pt" style:font-name-complex="Arial" style:font-size-complex="10pt"/>
    </style:style>
    <style:style style:name="T744_5" style:family="text">
      <style:text-properties fo:color="#000000" fo:font-size="10pt" style:font-size-asian="10pt" style:font-name-complex="Arial" style:font-size-complex="10pt"/>
    </style:style>
    <style:style style:name="T744_6" style:family="text">
      <style:text-properties fo:color="#000000" fo:font-size="10pt" style:font-size-asian="10pt" style:font-name-complex="Arial" style:font-size-complex="10pt"/>
    </style:style>
    <style:style style:name="T744_7" style:family="text">
      <style:text-properties fo:color="#000000" fo:font-size="10pt" style:font-size-asian="10pt" style:font-name-complex="Arial" style:font-size-complex="10pt"/>
    </style:style>
    <style:style style:name="T744_8" style:family="text">
      <style:text-properties fo:color="#000000" fo:font-size="10pt" style:font-size-asian="10pt" style:font-name-complex="Arial" style:font-size-complex="10pt"/>
    </style:style>
    <style:style style:name="T744_9" style:family="text">
      <style:text-properties fo:color="#000000" fo:font-size="10pt" style:font-size-asian="10pt" style:font-name-complex="Arial" style:font-size-complex="10pt"/>
    </style:style>
    <style:style style:name="T744_10" style:family="text">
      <style:text-properties fo:color="#000000" fo:font-size="10pt" style:font-size-asian="10pt" style:font-name-complex="Arial" style:font-size-complex="10pt"/>
    </style:style>
    <style:style style:name="T744_11" style:family="text">
      <style:text-properties fo:color="#000000" fo:font-size="10pt" style:font-size-asian="10pt" style:font-name-complex="Arial" style:font-size-complex="10pt"/>
    </style:style>
    <style:style style:name="P745" style:family="paragraph" style:parent-style-name="Annotation_20_text">
      <style:paragraph-properties fo:text-align="justify"/>
      <style:text-properties fo:color="#000000" style:font-name-complex="Arial"/>
    </style:style>
    <style:style style:name="P746" style:family="paragraph" style:parent-style-name="Annotation_20_text">
      <style:paragraph-properties fo:text-align="justify"/>
    </style:style>
    <style:style style:name="T746_1" style:family="text">
      <style:text-properties fo:color="#000000" style:font-name-complex="Arial" fo:font-weight="bold" style:font-weight-asian="bold"/>
    </style:style>
    <style:style style:name="T746_2" style:family="text">
      <style:text-properties fo:color="#000000" style:font-name-complex="Arial" fo:font-weight="bold" style:font-weight-asian="bold"/>
    </style:style>
    <style:style style:name="T746_3" style:family="text">
      <style:text-properties fo:color="#000000" style:font-name-complex="Arial"/>
    </style:style>
    <style:style style:name="T746_4" style:family="text">
      <style:text-properties fo:color="#000000" style:font-name-complex="Arial"/>
    </style:style>
    <style:style style:name="T746_5" style:family="text">
      <style:text-properties fo:color="#000000" style:font-name-complex="Arial"/>
    </style:style>
    <style:style style:name="T746_6" style:family="text">
      <style:text-properties fo:color="#000000" style:font-name-complex="Arial"/>
    </style:style>
    <style:style style:name="T746_7" style:family="text">
      <style:text-properties fo:color="#000000" style:font-name-complex="Arial"/>
    </style:style>
    <style:style style:name="T746_8" style:family="text">
      <style:text-properties fo:color="#000000" style:font-name-complex="Arial"/>
    </style:style>
    <style:style style:name="T746_9" style:family="text">
      <style:text-properties fo:color="#000000" style:font-name-complex="Arial"/>
    </style:style>
    <style:style style:name="T746_10" style:family="text">
      <style:text-properties fo:color="#000000" style:font-name-complex="Arial"/>
    </style:style>
    <style:style style:name="T746_11" style:family="text">
      <style:text-properties fo:color="#000000" style:font-name-complex="Arial"/>
    </style:style>
    <style:style style:name="T746_12" style:family="text">
      <style:text-properties fo:color="#000000" style:font-name-complex="Arial"/>
    </style:style>
    <style:style style:name="T746_13" style:family="text">
      <style:text-properties fo:color="#000000" style:font-name-complex="Arial"/>
    </style:style>
    <style:style style:name="T746_14" style:family="text">
      <style:text-properties fo:color="#000000" style:font-name-complex="Arial"/>
    </style:style>
    <style:style style:name="T746_15" style:family="text">
      <style:text-properties fo:color="#000000" style:font-name-complex="Arial"/>
    </style:style>
    <style:style style:name="T746_16" style:family="text">
      <style:text-properties fo:color="#000000" style:font-name-complex="Arial"/>
    </style:style>
    <style:style style:name="T746_17" style:family="text">
      <style:text-properties fo:color="#000000" style:font-name-complex="Arial"/>
    </style:style>
    <style:style style:name="T746_18" style:family="text">
      <style:text-properties fo:color="#000000" style:font-name-complex="Arial"/>
    </style:style>
    <style:style style:name="T746_19" style:family="text">
      <style:text-properties fo:color="#000000" style:font-name-complex="Arial"/>
    </style:style>
    <style:style style:name="T746_20" style:family="text">
      <style:text-properties fo:color="#000000" style:font-name-complex="Arial"/>
    </style:style>
    <style:style style:name="T746_21" style:family="text">
      <style:text-properties fo:color="#000000" style:font-name-complex="Arial"/>
    </style:style>
    <style:style style:name="T746_22" style:family="text">
      <style:text-properties fo:color="#000000" style:font-name-complex="Arial"/>
    </style:style>
    <style:style style:name="T746_23" style:family="text">
      <style:text-properties fo:color="#000000" style:font-name-complex="Arial"/>
    </style:style>
    <style:style style:name="T746_24" style:family="text">
      <style:text-properties fo:color="#000000" style:font-name-complex="Arial"/>
    </style:style>
    <style:style style:name="P747" style:family="paragraph" style:parent-style-name="Annotation_20_text">
      <style:paragraph-properties fo:text-align="justify"/>
      <style:text-properties fo:color="#000000" style:font-name-complex="Arial" fo:font-weight="bold" style:font-weight-asian="bold" style:font-weight-complex="bold"/>
    </style:style>
    <style:style style:name="P748" style:family="paragraph" style:parent-style-name="Annotation_20_text">
      <style:paragraph-properties fo:text-align="justify"/>
    </style:style>
    <style:style style:name="T748_1" style:family="text">
      <style:text-properties fo:color="#000000" style:font-name-complex="Arial" fo:font-weight="bold" style:font-weight-asian="bold" style:font-weight-complex="bold"/>
    </style:style>
    <style:style style:name="T748_2" style:family="text">
      <style:text-properties fo:color="#000000" style:font-name-complex="Arial" fo:font-weight="bold" style:font-weight-asian="bold" style:font-weight-complex="bold"/>
    </style:style>
    <style:style style:name="T748_3" style:family="text">
      <style:text-properties style:font-name-complex="Arial"/>
    </style:style>
    <style:style style:name="T748_4" style:family="text">
      <style:text-properties style:font-name-complex="Arial"/>
    </style:style>
    <style:style style:name="T748_5" style:family="text">
      <style:text-properties style:font-name-complex="Arial"/>
    </style:style>
    <style:style style:name="T748_6" style:family="text">
      <style:text-properties style:font-name-complex="Arial"/>
    </style:style>
    <style:style style:name="T748_7" style:family="text">
      <style:text-properties style:font-name-complex="Arial"/>
    </style:style>
    <style:style style:name="T748_8" style:family="text">
      <style:text-properties style:font-name-complex="Arial"/>
    </style:style>
    <style:style style:name="T748_9" style:family="text">
      <style:text-properties style:font-name-complex="Arial"/>
    </style:style>
    <style:style style:name="T748_10" style:family="text">
      <style:text-properties style:font-name-complex="Arial"/>
    </style:style>
    <style:style style:name="T748_11" style:family="text">
      <style:text-properties style:font-name-complex="Arial"/>
    </style:style>
    <style:style style:name="T748_12" style:family="text">
      <style:text-properties style:font-name-complex="Arial"/>
    </style:style>
    <style:style style:name="T748_13" style:family="text">
      <style:text-properties style:font-name-complex="Arial"/>
    </style:style>
    <style:style style:name="T748_14" style:family="text">
      <style:text-properties style:font-name-complex="Arial"/>
    </style:style>
    <style:style style:name="T748_15" style:family="text">
      <style:text-properties style:font-name-complex="Arial"/>
    </style:style>
    <style:style style:name="T748_16" style:family="text">
      <style:text-properties style:font-name-complex="Arial"/>
    </style:style>
    <style:style style:name="T748_17" style:family="text">
      <style:text-properties style:font-name-complex="Arial"/>
    </style:style>
    <style:style style:name="T748_18" style:family="text">
      <style:text-properties style:font-name-complex="Arial"/>
    </style:style>
    <style:style style:name="T748_19" style:family="text">
      <style:text-properties style:font-name-complex="Arial"/>
    </style:style>
    <style:style style:name="T748_20" style:family="text">
      <style:text-properties style:font-name-complex="Arial"/>
    </style:style>
    <style:style style:name="T748_21" style:family="text">
      <style:text-properties style:font-name-complex="Arial"/>
    </style:style>
    <style:style style:name="T748_22" style:family="text">
      <style:text-properties style:font-name-complex="Arial"/>
    </style:style>
    <style:style style:name="P749" style:family="paragraph" style:parent-style-name="Annotation_20_text">
      <style:paragraph-properties fo:text-align="justify"/>
    </style:style>
    <style:style style:name="T749_1" style:family="text">
      <style:text-properties style:font-name-complex="Arial"/>
    </style:style>
    <style:style style:name="T749_2" style:family="text">
      <style:text-properties style:font-name-complex="Arial"/>
    </style:style>
    <style:style style:name="T749_3" style:family="text">
      <style:text-properties style:font-name-complex="Arial"/>
    </style:style>
    <style:style style:name="T749_4" style:family="text">
      <style:text-properties style:font-name-complex="Arial"/>
    </style:style>
    <style:style style:name="T749_5" style:family="text">
      <style:text-properties style:font-name-complex="Arial"/>
    </style:style>
    <style:style style:name="T749_6" style:family="text">
      <style:text-properties style:font-name-complex="Arial"/>
    </style:style>
    <style:style style:name="T749_7" style:family="text">
      <style:text-properties style:font-name-complex="Arial"/>
    </style:style>
    <style:style style:name="T749_8" style:family="text">
      <style:text-properties style:font-name-complex="Arial"/>
    </style:style>
    <style:style style:name="T749_9" style:family="text">
      <style:text-properties style:font-name-complex="Arial"/>
    </style:style>
    <style:style style:name="T749_10" style:family="text">
      <style:text-properties style:font-name-complex="Arial"/>
    </style:style>
    <style:style style:name="T749_11" style:family="text">
      <style:text-properties style:font-name-complex="Arial"/>
    </style:style>
    <style:style style:name="T749_12" style:family="text">
      <style:text-properties style:font-name-complex="Arial"/>
    </style:style>
    <style:style style:name="P750" style:family="paragraph" style:parent-style-name="Annotation_20_text">
      <style:paragraph-properties fo:text-align="justify"/>
      <style:text-properties style:font-name-complex="Arial"/>
    </style:style>
    <style:style style:name="P751" style:family="paragraph" style:parent-style-name="Annotation_20_text">
      <style:paragraph-properties fo:text-align="justify"/>
    </style:style>
    <style:style style:name="T751_1" style:family="text">
      <style:text-properties style:font-name-complex="Arial" fo:font-weight="bold" style:font-weight-asian="bold" style:font-weight-complex="bold"/>
    </style:style>
    <style:style style:name="T751_2" style:family="text">
      <style:text-properties style:font-name-complex="Arial"/>
    </style:style>
    <style:style style:name="T751_3" style:family="text">
      <style:text-properties style:font-name-complex="Arial"/>
    </style:style>
    <style:style style:name="T751_4" style:family="text">
      <style:text-properties style:font-name-complex="Arial"/>
    </style:style>
    <style:style style:name="T751_5" style:family="text">
      <style:text-properties style:font-name-complex="Arial"/>
    </style:style>
    <style:style style:name="T751_6" style:family="text">
      <style:text-properties style:font-name-complex="Arial"/>
    </style:style>
    <style:style style:name="T751_7" style:family="text">
      <style:text-properties style:font-name-complex="Arial"/>
    </style:style>
    <style:style style:name="P752" style:family="paragraph" style:parent-style-name="Normal">
      <style:text-properties fo:font-size="11pt" style:font-size-asian="11pt" style:font-name-complex="Arial" style:font-size-complex="11pt"/>
    </style:style>
    <style:style style:name="Table18" style:family="table">
      <style:table-properties table:align="left" style:width="16.252cm" fo:margin-left="-0.009cm"/>
    </style:style>
    <style:style style:name="Column62" style:family="table-column">
      <style:table-column-properties style:column-width="4.251cm"/>
    </style:style>
    <style:style style:name="Column63" style:family="table-column">
      <style:table-column-properties style:column-width="4cm"/>
    </style:style>
    <style:style style:name="Column64" style:family="table-column">
      <style:table-column-properties style:column-width="3.501cm"/>
    </style:style>
    <style:style style:name="Column65" style:family="table-column">
      <style:table-column-properties style:column-width="4.5cm"/>
    </style:style>
    <style:style style:name="Row72" style:family="table-row"/>
    <style:style style:name="Cell247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3" style:family="paragraph" style:parent-style-name="Normal">
      <style:paragraph-properties fo:line-height="100%" fo:margin-bottom="0cm"/>
    </style:style>
    <style:style style:name="T753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2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4" style:family="paragraph" style:parent-style-name="Normal">
      <style:paragraph-properties fo:line-height="100%" fo:margin-bottom="0cm"/>
    </style:style>
    <style:style style:name="T754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Cell249" style:family="table-cell">
      <style:table-cell-properties fo:background-color="#d9e2f3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5" style:family="paragraph" style:parent-style-name="Normal">
      <style:paragraph-properties fo:line-height="100%" fo:margin-bottom="0cm"/>
    </style:style>
    <style:style style:name="T755_1" style:family="text">
      <style:text-properties style:font-name="Arial" fo:font-size="10pt" style:font-name-asian="Times New Roman" style:font-size-asian="10pt" style:font-name-complex="Arial" style:font-size-complex="11pt" fo:language="en" fo:language-asian="en" fo:language-complex="ar" fo:country="GB" fo:country-asian="GB" fo:country-complex="SA"/>
    </style:style>
    <style:style style:name="Cell2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6" style:family="paragraph" style:parent-style-name="Normal">
      <style:paragraph-properties fo:line-height="100%" fo:margin-bottom="0cm"/>
    </style:style>
    <style:style style:name="T756_1" style:family="text"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GB" fo:country-asian="GB" fo:country-complex="SA"/>
    </style:style>
    <style:style style:name="P757" style:family="paragraph" style:parent-style-name="Normal"/>
  </office:automatic-styles>
  <office:body>
    <office:text>
      <text:section text:style-name="S1" text:name="S1">
        <text:h text:style-name="P1" text:outline-level="2"><text:span text:style-name="T1_1">Annual<text:s/>Review</text:span><text:span text:style-name="T1_2"><text:s/></text:span><text:span text:style-name="T1_3">-<text:s/>Green<text:s/>Growth<text:s/>Nepal</text:span><text:span text:style-name="T1_4"><text:s/></text:span></text:h>
        <text:p text:style-name="P2"/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 table:number-columns-spanned="3">
              <text:p text:style-name="P3"><text:span text:style-name="T3_1">Title:<text:s text:c="2"/>Green<text:s/>Growth<text:s/>Nepal<text:s/>(GGN)</text:span></text:p>
            </table:table-cell>
            <table:covered-table-cell/>
            <table:covered-table-cell/>
          </table:table-row>
          <table:table-row table:style-name="Row2">
            <table:table-cell table:style-name="Cell2" table:number-columns-spanned="2">
              <text:p text:style-name="P4"><text:span text:style-name="T4_1">Programme<text:s/>Value<text:s/>£<text:s/>(full<text:s/>life):<text:s/>38<text:s/>million</text:span></text:p>
            </table:table-cell>
            <table:covered-table-cell/>
            <table:table-cell table:style-name="Cell3">
              <text:p text:style-name="P5"><text:span text:style-name="T5_1">Review<text:s/>date:<text:s/></text:span><text:span text:style-name="T5_2">2</text:span><text:span text:style-name="T5_3">6</text:span><text:span text:style-name="T5_4">/0</text:span><text:span text:style-name="T5_5">6</text:span><text:span text:style-name="T5_6">/202</text:span><text:span text:style-name="T5_7">6</text:span></text:p>
            </table:table-cell>
          </table:table-row>
          <table:table-row table:style-name="Row3">
            <table:table-cell table:style-name="Cell4">
              <text:p text:style-name="P6"><text:span text:style-name="T6_1">Programme<text:s/></text:span><text:span text:style-name="T6_2">Code:</text:span><text:span text:style-name="T6_3"><text:s/>301260</text:span></text:p>
              <text:p text:style-name="P7"/>
            </table:table-cell>
            <table:table-cell table:style-name="Cell5">
              <text:p text:style-name="P8"><text:span text:style-name="T8_1">AMP<text:s/>start<text:s/>date:</text:span><text:span text:style-name="T8_2"><text:s/>28/06/2023</text:span></text:p>
            </table:table-cell>
            <table:table-cell table:style-name="Cell6">
              <text:p text:style-name="P9"><text:span text:style-name="T9_1">AMP<text:s/>end<text:s/>date:<text:s/></text:span><text:span text:style-name="T9_2">31/03/2031</text:span></text:p>
            </table:table-cell>
          </table:table-row>
        </table:table>
        <text:p text:style-name="P10"/>
        <text:p text:style-name="P11"><text:span text:style-name="T11_1">Summary<text:s/>of<text:s/>Programme<text:s/>Performance<text:s/></text:span></text:p>
        <table:table table:style-name="Table2">
          <table:table-column table:style-name="Column4"/>
          <table:table-column table:style-name="Column5"/>
          <table:table-column table:style-name="Column6"/>
          <table:table-column table:style-name="Column7"/>
          <table:table-column table:style-name="Column8"/>
          <table:table-column table:style-name="Column9"/>
          <table:table-column table:style-name="Column10"/>
          <table:table-column table:style-name="Column11"/>
          <table:table-column table:style-name="Column12"/>
          <table:table-row table:style-name="Row4">
            <table:table-cell table:style-name="Cell7">
              <text:p text:style-name="P12"><text:span text:style-name="T12_1">Year</text:span></text:p>
            </table:table-cell>
            <table:table-cell table:style-name="Cell8">
              <text:p text:style-name="P13"><text:span text:style-name="T13_1">2024</text:span></text:p>
            </table:table-cell>
            <table:table-cell table:style-name="Cell9">
              <text:p text:style-name="P14"><text:span text:style-name="T14_1">2025</text:span></text:p>
            </table:table-cell>
            <table:table-cell table:style-name="Cell10">
              <text:p text:style-name="P15"><text:span text:style-name="T15_1">2026</text:span></text:p>
            </table:table-cell>
            <table:table-cell table:style-name="Cell11">
              <text:p text:style-name="P16"/>
            </table:table-cell>
            <table:table-cell table:style-name="Cell12">
              <text:p text:style-name="P17"/>
            </table:table-cell>
            <table:table-cell table:style-name="Cell13">
              <text:p text:style-name="P18"/>
            </table:table-cell>
            <table:table-cell table:style-name="Cell14">
              <text:p text:style-name="P19"/>
            </table:table-cell>
            <table:table-cell table:style-name="Cell15">
              <text:p text:style-name="P20"/>
            </table:table-cell>
          </table:table-row>
          <table:table-row table:style-name="Row5">
            <table:table-cell table:style-name="Cell16">
              <text:p text:style-name="P21"><text:span text:style-name="T21_1">Overall<text:s/>Output<text:s/>Score</text:span></text:p>
            </table:table-cell>
            <table:table-cell table:style-name="Cell17">
              <text:p text:style-name="P22"><text:span text:style-name="T22_1">A</text:span></text:p>
            </table:table-cell>
            <table:table-cell table:style-name="Cell18">
              <text:p text:style-name="P23"><text:span text:style-name="T23_1">A</text:span></text:p>
            </table:table-cell>
            <table:table-cell table:style-name="Cell19">
              <text:p text:style-name="P24"><text:span text:style-name="T24_1">A</text:span></text:p>
            </table:table-cell>
            <table:table-cell table:style-name="Cell20">
              <text:p text:style-name="P25"/>
            </table:table-cell>
            <table:table-cell table:style-name="Cell21">
              <text:p text:style-name="P26"/>
            </table:table-cell>
            <table:table-cell table:style-name="Cell22">
              <text:p text:style-name="P27"/>
            </table:table-cell>
            <table:table-cell table:style-name="Cell23">
              <text:p text:style-name="P28"/>
            </table:table-cell>
            <table:table-cell table:style-name="Cell24">
              <text:p text:style-name="P29"/>
            </table:table-cell>
          </table:table-row>
          <table:table-row table:style-name="Row6">
            <table:table-cell table:style-name="Cell25">
              <text:p text:style-name="P30"><text:span text:style-name="T30_1">Overall<text:s/>programme<text:s/>risk<text:s/>rating</text:span></text:p>
            </table:table-cell>
            <table:table-cell table:style-name="Cell26">
              <text:p text:style-name="P31"><text:span text:style-name="T31_1">Major</text:span></text:p>
            </table:table-cell>
            <table:table-cell table:style-name="Cell27">
              <text:p text:style-name="P32"><text:span text:style-name="T32_1">Major</text:span></text:p>
            </table:table-cell>
            <table:table-cell table:style-name="Cell28">
              <text:p text:style-name="P33"><text:span text:style-name="T33_1">Major</text:span></text:p>
            </table:table-cell>
            <table:table-cell table:style-name="Cell29">
              <text:p text:style-name="P34"/>
            </table:table-cell>
            <table:table-cell table:style-name="Cell30">
              <text:p text:style-name="P35"/>
            </table:table-cell>
            <table:table-cell table:style-name="Cell31">
              <text:p text:style-name="P36"/>
            </table:table-cell>
            <table:table-cell table:style-name="Cell32">
              <text:p text:style-name="P37"/>
            </table:table-cell>
            <table:table-cell table:style-name="Cell33">
              <text:p text:style-name="P38"/>
            </table:table-cell>
          </table:table-row>
        </table:table>
        <text:p text:style-name="P39"/>
        <table:table table:style-name="Table3">
          <table:table-column table:style-name="Column13"/>
          <table:table-column table:style-name="Column14"/>
          <table:table-row table:style-name="Row7">
            <table:table-cell table:style-name="Cell34">
              <text:p text:style-name="P40"><text:span text:style-name="T40_1">DevTracker<text:s/>Link<text:s/>to<text:s/>Business<text:s/>Case:<text:s/></text:span></text:p>
            </table:table-cell>
            <table:table-cell table:style-name="Cell35">
              <text:p text:style-name="P41"><text:span text:style-name="T41_1"><text:a xlink:type="simple" xlink:href="https://iati.fcdo.gov.uk/iati_documents/D0003513.odt"><text:span text:style-name="T41_2">https://iati.fcdo.gov.uk/iati_documents/D0003513.odt</text:span></text:a></text:span><text:span text:style-name="T41_3"><text:s/></text:span></text:p>
            </table:table-cell>
          </table:table-row>
          <table:table-row table:style-name="Row8">
            <table:table-cell table:style-name="Cell36">
              <text:p text:style-name="P42"><text:span text:style-name="T42_1">DevTracker<text:s/>Link<text:s/>to<text:s/>results<text:s/>framework:<text:s/></text:span></text:p>
            </table:table-cell>
            <table:table-cell table:style-name="Cell37">
              <text:p text:style-name="P43"><text:span text:style-name="T43_1"><text:a xlink:type="simple" xlink:href="https://iati.fcdo.gov.uk/iati_documents/D0007301.xlsx"><text:span text:style-name="T43_2">https://iati.fcdo.gov.uk/iati_documents/D0007301.xlsx</text:span></text:a></text:span><text:span text:style-name="T43_3"><text:s text:c="2"/></text:span></text:p>
              <text:p text:style-name="P44"/>
            </table:table-cell>
          </table:table-row>
        </table:table>
        <text:p text:style-name="P45"/>
        <text:p text:style-name="P46"><text:span text:style-name="T46_1">A.<text:s/>SUMMARY<text:s/>AND<text:s/>OVERVIEW<text:s/></text:span></text:p>
        <text:p text:style-name="P47"/>
        <text:p text:style-name="P48"><text:span text:style-name="T48_1">Description<text:s/>of<text:s/>programme</text:span></text:p>
        <text:p text:style-name="P49"/>
        <text:p text:style-name="P50"><text:span text:style-name="T50_1">The<text:s/>Green<text:s/>Growth<text:s/>Nepal<text:s/>programme<text:s/></text:span><text:span text:style-name="T50_2">(GGN)<text:s/></text:span><text:span text:style-name="T50_3">aims<text:s/>at<text:s/>promoting<text:s/>green</text:span><text:span text:style-name="T50_4">er</text:span><text:span text:style-name="T50_5">,<text:s/>more<text:s/>resilient<text:s/>and<text:s/>inclusive</text:span><text:span text:style-name="T50_6"><text:s/>economic<text:s/>development<text:s/>in<text:s/>Nepal</text:span><text:span text:style-name="T50_7">,<text:s/>by<text:s/>combining<text:s/>upstream<text:s/>policy<text:s/>and<text:s/>institutional<text:s/>reform<text:s/>with<text:s/>project<text:s/>preparation</text:span><text:span text:style-name="T50_8">,</text:span><text:span text:style-name="T50_9"><text:s/>and<text:s/>financing<text:s/>solutions.<text:s/></text:span><text:span text:style-name="T50_10">Through<text:s/>the<text:s/>three<text:s/>components</text:span><text:span text:style-name="T50_11"><text:s/></text:span><text:span text:style-name="T50_12">–<text:s/>National<text:s/>Green<text:s/>Growth,<text:s/>Green<text:s/>Growth<text:s/>for<text:s/>Cities<text:s/>and<text:s/>Financial<text:s/>Sector<text:s/>Deepening<text:s/></text:span><text:span text:style-name="T50_13">–</text:span><text:span text:style-name="T50_14"><text:s/></text:span><text:span text:style-name="T50_15">GGN</text:span><text:span text:style-name="T50_16">:</text:span><text:span text:style-name="T50_17"><text:s/></text:span><text:span text:style-name="T50_18">supports<text:s/>government<text:s/>and<text:s/>market<text:s/>actors<text:s/>to<text:s/>improve<text:s/>the<text:s/>enabling<text:s/>environment<text:s/>for<text:s/>investment</text:span><text:span text:style-name="T50_19">;</text:span><text:span text:style-name="T50_20"><text:s/>strengthen<text:s/>institutions<text:s/>responsible<text:s/>for<text:s/>project<text:s/>development<text:s/>and<text:s/>regulation</text:span><text:span text:style-name="T50_21">;<text:s/></text:span><text:span text:style-name="T50_22">build<text:s/>a<text:s/>pipeline<text:s/>of<text:s/>better<text:s/>prepared<text:s/>green<text:s/>infrastructure<text:s/>projects</text:span><text:span text:style-name="T50_23"><text:s/>including<text:s/>cluster</text:span><text:span text:style-name="T50_24"><text:s/>local</text:span><text:span text:style-name="T50_25">-level</text:span><text:span text:style-name="T50_26"><text:s/>projects</text:span><text:span text:style-name="T50_27">;</text:span><text:span text:style-name="T50_28"><text:s/>and<text:s/>mobilise<text:s/>domestic<text:s/>and<text:s/>international<text:s/>finance<text:s/>for<text:s/>those<text:s/>project</text:span><text:span text:style-name="T50_29">s.<text:s/>The<text:s/>components<text:s/></text:span><text:span text:style-name="T50_30">are<text:s/>mutually<text:s/>reinforcing:<text:s/></text:span><text:span text:style-name="T50_31">stronger<text:s/>policies<text:s/>and<text:s/>institutions<text:s/></text:span><text:span text:style-name="T50_32">support<text:s/>project<text:s/>quality<text:s/>and<text:s/>credibility;<text:s/>better<text:s/>and<text:s/>greener<text:s/>projects<text:s/>support<text:s/>investment<text:s/>opportunities</text:span><text:span text:style-name="T50_33"><text:s/>and<text:s/>dynamic<text:s/>urban<text:s/>growth</text:span><text:span text:style-name="T50_34">;<text:s/>and<text:s/>financial<text:s/>reforms<text:s/>and<text:s/>instrument<text:s/>translate<text:s/>the<text:s/>opportunities<text:s/>into<text:s/>actual<text:s/>investment.<text:s/></text:span></text:p>
        <text:p text:style-name="P51"/>
        <text:p text:style-name="P52"><text:span text:style-name="T52_1">The<text:s/>operating<text:s/>context<text:s/>has<text:s/></text:span><text:span text:style-name="T52_2">been<text:s/>highly<text:s/>fluid<text:s/>during<text:s/>the<text:s/>review<text:s/>period<text:s/>of<text:s/>2025/26</text:span><text:span text:style-name="T52_3">.<text:s/>In<text:s/></text:span><text:span text:style-name="T52_4">Nepal<text:s/>the<text:s/>Gen-Z<text:s/>led<text:s/>rupture<text:s/></text:span><text:span text:style-name="T52_5">in<text:s/>September<text:s/>2025</text:span><text:span text:style-name="T52_6"><text:s/>that</text:span><text:span text:style-name="T52_7"><text:s/>saw</text:span><text:span text:style-name="T52_8"><text:s/>tragic<text:s/>loss<text:s/>of<text:s/>life<text:s/>and<text:s/>damage</text:span><text:span text:style-name="T52_9"><text:s/></text:span><text:span text:style-name="T52_10">to<text:s/>public<text:s/>institutions<text:s/></text:span><text:span text:style-name="T52_11">-<text:s/></text:span><text:span text:style-name="T52_12">including<text:s/>the<text:s/>Office<text:s/></text:span><text:span text:style-name="T52_13">of<text:s/>the<text:s/>Investment<text:s/>Board<text:s/>Nepal<text:s/>(OIBN</text:span><text:span text:style-name="T52_14">)</text:span><text:span text:style-name="T52_15"><text:s/>-</text:span><text:span text:style-name="T52_16"><text:s/>led<text:s/>to<text:s/>a<text:s/>6-month<text:s/>interim<text:s/>government<text:s/></text:span><text:span text:style-name="T52_17">focused</text:span><text:span text:style-name="T52_18"><text:s/></text:span><text:span text:style-name="T52_19">on<text:s/>elections,<text:s/>all<text:s/>of<text:s/>which<text:s/>disrupted<text:s/>government<text:s/>processes<text:s/>and<text:s/>approvals.<text:s/></text:span><text:span text:style-name="T52_20">The<text:s/>March<text:s/>2026<text:s/>elections<text:s/>resulted<text:s/>in<text:s/>a<text:s/>new<text:s/>government<text:s/>with<text:s/>a<text:s/>strong<text:s/>mandate<text:s/>for<text:s/>change</text:span><text:span text:style-name="T52_21">,<text:s/>and<text:s/>potentially<text:s/></text:span><text:span text:style-name="T52_22">a<text:s/></text:span><text:span text:style-name="T52_23">more<text:s/>reform-orientated<text:s/>political<text:s/>environment.</text:span><text:span text:style-name="T52_24"><text:s/></text:span><text:span text:style-name="T52_25">Th</text:span><text:span text:style-name="T52_26">is<text:s/>has<text:s/>meant<text:s/>a<text:s/>challenging<text:s/>year<text:s/>for<text:s/>delivery<text:s/>but<text:s/>also<text:s/>potentially<text:s/>created<text:s/>new<text:s/>opportunities.<text:s/></text:span><text:span text:style-name="T52_27">In<text:s/>addition,<text:s/>t</text:span><text:span text:style-name="T52_28">he<text:s/>reduction<text:s/>in<text:s/></text:span><text:span text:style-name="T52_29">Overseas<text:s/>Development<text:s/>Assistance<text:s/>(</text:span><text:span text:style-name="T52_30">ODA</text:span><text:span text:style-name="T52_31">)</text:span><text:span text:style-name="T52_32"><text:s/>has<text:s/>resulted<text:s/>in<text:s/>key<text:s/>changes<text:s/>to<text:s/>this<text:s/>programme.<text:s/>This<text:s/>Annual<text:s/>Review<text:s/>reflects<text:s/>that<text:s/>the<text:s/>programme<text:s/>has<text:s/>had<text:s/>to<text:s/>refocus<text:s/>resources<text:s/>and<text:s/>so<text:s/>will<text:s/>deliver<text:s/>against<text:s/>a<text:s/></text:span><text:span text:style-name="T52_33">revised<text:s/></text:span><text:span text:style-name="T52_34">plan<text:s/></text:span><text:span text:style-name="T52_35">and<text:s/></text:span><text:span text:style-name="T52_36">results<text:s/>targets.<text:s/>As<text:s/>a<text:s/>result,<text:s/>the<text:s/>findings<text:s/>of<text:s/>this<text:s/>Annual<text:s/>Review<text:s/>reflect<text:s/>on<text:s/>a<text:s/>programme<text:s/>in<text:s/>transition.</text:span></text:p>
        <text:p text:style-name="P53"/>
        <text:p text:style-name="P54"><text:span text:style-name="T54_1">About<text:s/>changes<text:s/>to<text:s/>UK<text:s/>ODA</text:span></text:p>
        <text:list text:style-name="LS1" xml:id="list0">
          <text:list-item>
            <text:p text:style-name="P55"><text:span text:style-name="T55_1">At<text:s/>this<text:s/>time<text:s/>of<text:s/>profound<text:s/>change,<text:s/>with<text:s/>conflicts<text:s/>overseas<text:s/>undermining<text:s/>security<text:s/>and<text:s/>prosperity,<text:s/>the<text:s/>UK<text:s/>Prime<text:s/>Minister<text:s/>has<text:s/>taken<text:s/>the<text:s/>difficult<text:s/>decision<text:s/>to<text:s/>increase<text:s/>spending<text:s/>on<text:s/>defence<text:s/>to<text:s/>2.5%<text:s/>of<text:s/>GDP<text:s/>from<text:s/>2027,<text:s/>funded<text:s/>by<text:s/>reducing<text:s/>the<text:s/>UK’s<text:s/></text:span><text:span text:style-name="T55_2">ODA</text:span><text:span text:style-name="T55_3"><text:s/>and<text:s/>reinvesting<text:s/>it<text:s/>into<text:s/>defence.<text:s/>The<text:s/>ODA<text:s/>budget<text:s/>will<text:s/>be<text:s/>gradually<text:s/>reduced<text:s/>to<text:s/>the<text:s/>equivalent<text:s/>of<text:s/>0.3%<text:s/>of<text:s/>GNI<text:s/>by<text:s/>2027,<text:s/>to<text:s/>help<text:s/>smooth<text:s/>the<text:s/>transition.<text:s text:c="2"/></text:span></text:p>
          </text:list-item>
          <text:list-item>
            <text:p text:style-name="P56"><text:span text:style-name="T56_1">For<text:s/>BEK<text:s/></text:span><text:span text:style-name="T56_2">this<text:s/>means<text:s/></text:span><text:span text:style-name="T56_3">transitioning<text:s/>to<text:s/>a</text:span><text:span text:style-name="T56_4">n</text:span><text:span text:style-name="T56_5"><text:s/>Expertise<text:s/>and<text:s/>Investment<text:s/>Partnership<text:s/>(EIP)<text:s/>with<text:s/></text:span><text:span text:style-name="T56_6">a<text:s/>significantly<text:s/>lower<text:s/>bilateral<text:s/>budget<text:s/>and<text:s/></text:span><text:span text:style-name="T56_7">GGN<text:s/>is<text:s/>expected<text:s/>to<text:s/>close<text:s/>in<text:s/></text:span><text:span text:style-name="T56_8">2027,</text:span><text:span text:style-name="T56_9"><text:s/></text:span><text:span text:style-name="T56_10">and<text:s/></text:span><text:span text:style-name="T56_11">this<text:s/>review<text:s/>should<text:s/>be<text:s/>read<text:s/>in<text:s/>that<text:s/>light</text:span><text:span text:style-name="T56_12">.</text:span></text:p>
          </text:list-item>
        </text:list>
        <text:p text:style-name="P57"/>
        <text:p text:style-name="P58"/>
        <text:p text:style-name="P59"/>
        <text:p text:style-name="P60"/>
        <text:p text:style-name="P61"/>
        <text:p text:style-name="P62"/>
        <text:p text:style-name="P63"><text:span text:style-name="T63_1">Summary<text:s/>supporting<text:s/>narrative<text:s/>for<text:s/>the<text:s/>overall<text:s/>score<text:s/>in<text:s/>this<text:s/>review</text:span></text:p>
        <text:p text:style-name="P64"/>
        <text:p text:style-name="P65"><text:span text:style-name="T65_1">The<text:s/>overall<text:s/>score<text:s/>for<text:s/>the<text:s/>programme<text:s/>is<text:s/></text:span><text:span text:style-name="T65_2">A</text:span><text:span text:style-name="T65_3">.<text:s/></text:span></text:p>
        <text:p text:style-name="P66"/>
        <text:p text:style-name="P67"><text:span text:style-name="T67_1">The<text:s/>score<text:s/>is<text:s/>justified,<text:s/>as<text:s/>this<text:s/>year<text:s/></text:span><text:span text:style-name="T67_2">saw</text:span><text:span text:style-name="T67_3"><text:s/>strong<text:s/>technical<text:s/>delivery<text:s/>and<text:s/>adaptive<text:s/>management<text:s/>in<text:s/>a<text:s/>highly<text:s/></text:span><text:span text:style-name="T67_4">challenging</text:span><text:span text:style-name="T67_5"><text:s/>political</text:span><text:span text:style-name="T67_6"><text:s/>and<text:s/>fiscal<text:s/>context</text:span><text:span text:style-name="T67_7">,<text:s/>by<text:s/>resequencing<text:s/>deli</text:span><text:span text:style-name="T67_8">vering,<text:s/>and<text:s/>focusing<text:s/>o</text:span><text:span text:style-name="T67_9">n</text:span><text:span text:style-name="T67_10"><text:s/>more<text:s/>mature<text:s/></text:span><text:span text:style-name="T67_11">workstreams,<text:s/>and<text:s/>where<text:s/>counterpart<text:s/>demand<text:s/>was<text:s/>strong</text:span><text:span text:style-name="T67_12">.<text:s/></text:span><text:span text:style-name="T67_13">The<text:s/>programme<text:s/>successfully<text:s/>delivered<text:s/>key<text:s/>policy,<text:s/>institutional<text:s/>and<text:s/>project<text:s/>pipeline<text:s/>outputs<text:s/>across<text:s/>all<text:s/>components,<text:s/></text:span><text:span text:style-name="T67_14">meeting<text:s/>all<text:s/>its<text:s/>output<text:s/>milestones,<text:s/></text:span><text:span text:style-name="T67_15">and<text:s/>is<text:s/>firmly<text:s/>on<text:s/>track<text:s/>at<text:s/>the<text:s/>upstream<text:s/>stages<text:s/>of<text:s/>its<text:s/>theory<text:s/>of<text:s/>change</text:span><text:span text:style-name="T67_16">.<text:s/>The<text:s/>concept<text:s/>of<text:s/>green<text:s/>growth<text:s/>was<text:s/>better<text:s/></text:span><text:span text:style-name="T67_17">integrated<text:s/>and<text:s/></text:span><text:span text:style-name="T67_18">result</text:span><text:span text:style-name="T67_19">ed</text:span><text:span text:style-name="T67_20"><text:s/>in<text:s/></text:span><text:span text:style-name="T67_21">early<text:s/>exploration<text:s/>in<text:s/>the<text:s/>areas<text:s/>of<text:s/></text:span><text:span text:style-name="T67_22">energy<text:s/>demand</text:span><text:span text:style-name="T67_23">,<text:s/></text:span><text:span text:style-name="T67_24">climate-resilient<text:s/>planning,<text:s/>and<text:s/>transport.</text:span></text:p>
        <text:p text:style-name="P68"/>
        <text:p text:style-name="P69"><text:span text:style-name="T69_1">Under<text:s/>the<text:s/>National<text:s/>Green<text:s/>Growth<text:s/>component<text:s/>(output<text:s/>1)</text:span><text:span text:style-name="T69_2">,<text:s/></text:span><text:span text:style-name="T69_3">upstream<text:s/></text:span><text:span text:style-name="T69_4">systems<text:s/>for<text:s/>green<text:s/>investment<text:s/>facilitation<text:s/>were<text:s/>improved</text:span><text:span text:style-name="T69_5">.<text:s/></text:span><text:span text:style-name="T69_6">A<text:s/>One-Stop<text:s/>Service<text:s/>Centre</text:span><text:span text:style-name="T69_7"><text:s/>(OSSC)</text:span><text:span text:style-name="T69_8"><text:s/>was<text:s/>established<text:s/>at<text:s/>OIBN</text:span><text:span text:style-name="T69_9">,<text:s/>although<text:s/>it<text:s/>is<text:s/>at<text:s/>early<text:s/>stages<text:s/>of<text:s/>effectiveness.<text:s/></text:span><text:span text:style-name="T69_10">The<text:s/>OIBN<text:s/>project<text:s/>pipeline<text:s/>was<text:s/>further<text:s/>developed<text:s/>and<text:s/>prioritised</text:span><text:span text:style-name="T69_11">,<text:s/></text:span><text:span text:style-name="T69_12">eight<text:s/>projects<text:s/>progressed<text:s/>to<text:s/>the<text:s/>next<text:s/>stage<text:s/>–<text:s/>including<text:s/>five<text:s/>Board<text:s/>approvals,<text:s/>and<text:s/>four<text:s/></text:span><text:span text:style-name="T69_13">fixed<text:s/></text:span><text:span text:style-name="T69_14">project<text:s/>bottlenecks,<text:s/>all<text:s/>of<text:s/>which<text:s/>helped<text:s/>move<text:s/>projects<text:s/>from<text:s/></text:span><text:span text:style-name="T69_15">pipeline<text:s/></text:span><text:span text:style-name="T69_16">development<text:s/>towards<text:s/>investment<text:s/>readiness</text:span><text:span text:style-name="T69_17">.<text:s/>Various<text:s/>institutional<text:s/>strengthening<text:s/>activities<text:s/>(fund<text:s/>guidelines,<text:s/>HR<text:s/>rules,<text:s/></text:span><text:span text:style-name="T69_18">Public<text:s/>Private<text:s/>Partnership<text:s/>[PPP]</text:span><text:span text:style-name="T69_19"><text:s/>Centre<text:s/>of<text:s/>Excellence<text:s/>[CoE]<text:s/>guidance,<text:s/>and</text:span><text:span text:style-name="T69_20"><text:s/></text:span><text:span text:style-name="T69_21">PPP<text:s/>procurement<text:s/>guidelines)<text:s/>secured<text:s/>initial<text:s/>OIBN<text:s/>approval</text:span><text:span text:style-name="T69_22">.<text:s/></text:span><text:span text:style-name="T69_23">GGN<text:s/>also<text:s/></text:span><text:span text:style-name="T69_24">assisted<text:s/>OIBN</text:span><text:span text:style-name="T69_25">’s</text:span><text:span text:style-name="T69_26"><text:s/></text:span><text:span text:style-name="T69_27">relocation</text:span><text:span text:style-name="T69_28"><text:s/></text:span><text:span text:style-name="T69_29">through<text:s/>the<text:s/>provision<text:s/>of<text:s/>IT<text:s/>equipment,<text:s/>after<text:s/>its<text:s/>office<text:s/>was<text:s/>destroyed<text:s/>in<text:s/>the<text:s/>political<text:s/>riots<text:s/>last<text:s/>September.<text:s/></text:span><text:span text:style-name="T69_30">Engagement<text:s/>with<text:s/>regulatory<text:s/>actors,<text:s/></text:span><text:span text:style-name="T69_31">predominately</text:span><text:span text:style-name="T69_32"><text:s/></text:span><text:span text:style-name="T69_33">the<text:s/>Electricity<text:s/>Regulatory<text:s/>Commission<text:s/>(E</text:span><text:span text:style-name="T69_34">RC</text:span><text:span text:style-name="T69_35">)</text:span><text:span text:style-name="T69_36">,<text:s/>has<text:s/>begun<text:s/>to<text:s/>address<text:s/>broader<text:s/>sector<text:s/>constraints</text:span><text:span text:style-name="T69_37">.<text:s/>Overall,<text:s/></text:span><text:span text:style-name="T69_38">activity<text:s/>is<text:s/>on<text:s/>track<text:s/>for<text:s/></text:span><text:span text:style-name="T69_39">strong<text:s/>system-building<text:s/>and<text:s/>pipeline<text:s/>quality</text:span><text:span text:style-name="T69_40">.</text:span></text:p>
        <text:p text:style-name="P70"/>
        <text:p text:style-name="P71"><text:span text:style-name="T71_1">The<text:s/>Green<text:s/>Growth<text:s/>for<text:s/>Cities<text:s/>component<text:s/>(output<text:s/>2)</text:span><text:span text:style-name="T71_2"><text:s/>made<text:s/>progress<text:s/>on<text:s/>establishing<text:s/>a<text:s/>more<text:s/>focused<text:s/>and<text:s/>credible<text:s/>sub-national<text:s/>investment<text:s/>pipeline</text:span><text:span text:style-name="T71_3">,<text:s/>focusing<text:s/>on<text:s/>t</text:span><text:span text:style-name="T71_4">hree<text:s/>projects</text:span><text:span text:style-name="T71_5"><text:s/>–<text:s/>integrated<text:s/>solid<text:s/>waste<text:s/>management<text:s/>(ISWM),<text:s/>logistics,<text:s/>and<text:s/>agro-processing<text:s/>-<text:s/></text:span><text:span text:style-name="T71_6">and<text:s/></text:span><text:span text:style-name="T71_7">working<text:s/>to<text:s/>finish<text:s/></text:span><text:span text:style-name="T71_8">one<text:s/>enabling<text:s/></text:span><text:span text:style-name="T71_9">project</text:span><text:span text:style-name="T71_10"><text:s/></text:span><text:span text:style-name="T71_11">(land-pooling</text:span><text:span text:style-name="T71_12">,<text:s/>picking<text:s/>up<text:s/></text:span><text:span text:style-name="T71_13">a<text:s/></text:span><text:span text:style-name="T71_14">USAID<text:s/>activity</text:span><text:span text:style-name="T71_15">)</text:span><text:span text:style-name="T71_16"><text:s/>–<text:s/>all<text:s/>while<text:s/>strengthening<text:s/>engagement<text:s/>will<text:s/>local<text:s/>government<text:s/>counterparts.<text:s/></text:span><text:span text:style-name="T71_17">GGN<text:s/>supported<text:s/>early-stage<text:s/>structuring<text:s/>and<text:s/>feasibility<text:s/>work</text:span><text:span text:style-name="T71_18">,<text:s/>albeit<text:s/>at<text:s/>a<text:s/>slower<text:s/>pace<text:s/>than<text:s/>intended</text:span><text:span text:style-name="T71_19"><text:s/>at<text:s/>the<text:s/>start<text:s/>of<text:s/>the<text:s/></text:span><text:span text:style-name="T71_20">year</text:span><text:span text:style-name="T71_21">,<text:s/></text:span><text:span text:style-name="T71_22">and</text:span><text:span text:style-name="T71_23"><text:s/>helped<text:s/>facilitate<text:s/>the<text:s/>UK<text:s/>Green<text:s/>Cities<text:s/></text:span><text:span text:style-name="T71_24">and<text:s/>Infrastructure<text:s/>and<text:s/>Energy<text:s/>Programme<text:s/>(GCIEP)</text:span><text:span text:style-name="T71_25"><text:s/>review<text:s/>and<text:s/></text:span><text:span text:style-name="T71_26">recommendations<text:s/>of<text:s/></text:span><text:span text:style-name="T71_27">Lumbini</text:span><text:span text:style-name="T71_28"><text:s/>provincial<text:s/>capital<text:s/>masterplan.</text:span><text:span text:style-name="T71_29"><text:s/></text:span><text:span text:style-name="T71_30">C</text:span><text:span text:style-name="T71_31">ritically</text:span><text:span text:style-name="T71_32">,</text:span><text:span text:style-name="T71_33"><text:s/></text:span><text:span text:style-name="T71_34">five<text:s/></text:span><text:span text:style-name="T71_35">municipalities</text:span><text:span text:style-name="T71_36"><text:s/>signed<text:s/>up<text:s/></text:span><text:span text:style-name="T71_37">to<text:s/>the<text:s/>cluster-approach</text:span><text:span text:style-name="T71_38"><text:s/>on</text:span><text:span text:style-name="T71_39"><text:s/>shared<text:s/>infrastructure<text:s/>service<text:s/>delivery</text:span><text:span text:style-name="T71_40">,</text:span><text:span text:style-name="T71_41"><text:s/></text:span><text:span text:style-name="T71_42">under<text:s/>the<text:s/>ISWM<text:s/>project</text:span><text:span text:style-name="T71_43">,<text:s/></text:span><text:span text:style-name="T71_44">supporting<text:s/>system</text:span><text:span text:style-name="T71_45"><text:s/>innovation</text:span><text:span text:style-name="T71_46">.</text:span><text:span text:style-name="T71_47"><text:s/></text:span><text:span text:style-name="T71_48">Urban<text:s/>policy<text:s/>decisions<text:s/>have<text:s/>been<text:s/>influenced,<text:s/>including<text:s/></text:span><text:span text:style-name="T71_49">final<text:s/>drafts<text:s/>of<text:s/>the<text:s/>National<text:s/>Settlement<text:s/>Policy<text:s/>and<text:s/>urban<text:s/>environmental<text:s/>guidelines</text:span><text:span text:style-name="T71_50">.<text:s/>The<text:s/></text:span><text:span text:style-name="T71_51">cross-government<text:s/></text:span><text:span text:style-name="T71_52">Urban<text:s/>Thematic<text:s/>Committee<text:s/>(UTC)<text:s/>set-up<text:s/>by<text:s/>GGN<text:s/>is<text:s/>now<text:s/>in<text:s/>stewardship<text:s/>of<text:s/>the<text:s/></text:span><text:span text:style-name="T71_53">Government</text:span><text:span text:style-name="T71_54">,</text:span><text:span text:style-name="T71_55"><text:s/>and</text:span><text:span text:style-name="T71_56"><text:s/>has<text:s/>already<text:s/>endorsed<text:s/>and<text:s/>taken<text:s/>up<text:s/>the<text:s/></text:span><text:span text:style-name="T71_57">cluster<text:s/>concept.<text:s/>These<text:s/>are<text:s/>meaningful<text:s/>improvements<text:s/>from<text:s/>a<text:s/>low-base</text:span><text:span text:style-name="T71_58">.<text:s/></text:span><text:span text:style-name="T71_59">A<text:s/>continued<text:s/>focus<text:s/>on<text:s/>policy<text:s/>and<text:s/>planning<text:s/>for<text:s/>systemic<text:s/>change<text:s/>is<text:s/>good,<text:s/></text:span><text:span text:style-name="T71_60">and<text:s/>the<text:s/>recent<text:s/>partnership</text:span><text:span text:style-name="T71_61"><text:s/>with<text:s/>the<text:s/>World<text:s/>Bank<text:s/>on<text:s/>Kathmandu<text:s/>2040<text:s/></text:span><text:span text:style-name="T71_62">is<text:s/>a<text:s/>good<text:s/>example<text:s/>of<text:s/></text:span><text:span text:style-name="T71_63">harnessing<text:s/>an<text:s/>opportunity<text:s/>for<text:s/>chan</text:span><text:span text:style-name="T71_64">ge</text:span><text:span text:style-name="T71_65"><text:s/>and<text:s/></text:span><text:span text:style-name="T71_66">working<text:s/>more<text:s/>closely<text:s/>with<text:s/>the</text:span><text:span text:style-name="T71_67"><text:s/>Multilateral<text:s/>Development<text:s/>Banks<text:s/>(MDBs)<text:s/>as<text:s/></text:span><text:span text:style-name="T71_68">part<text:s/>of<text:s/>BEK’s<text:s/>EIP<text:s/>approach</text:span><text:span text:style-name="T71_69">.</text:span></text:p>
        <text:p text:style-name="P72"/>
        <text:p text:style-name="P73"><text:span text:style-name="T73_1">Finally,<text:s/>the<text:s/>Financial<text:s/>Sector<text:s/>Deepening<text:s/>component<text:s/>(output<text:s/>3)</text:span><text:span text:style-name="T73_2"><text:s/>has<text:s/>made<text:s/>strong<text:s/>upstream<text:s/>progress.<text:s/></text:span><text:span text:style-name="T73_3">Highlights</text:span><text:span text:style-name="T73_4"><text:s/>include<text:s/></text:span><text:span text:style-name="T73_5">on-going<text:s/></text:span><text:span text:style-name="T73_6">support<text:s/></text:span><text:span text:style-name="T73_7">on</text:span><text:span text:style-name="T73_8"><text:s/>the<text:s/>sovereign<text:s/>credit<text:s/>rating,<text:s/>and<text:s/></text:span><text:span text:style-name="T73_9">finalisation<text:s/>of<text:s/>a<text:s/>clean<text:s/>energy<text:s/>bond<text:s/>for<text:s/>Nepal<text:s/>Electricity<text:s/>Authority<text:s/>(NEA)</text:span><text:span text:style-name="T73_10">,<text:s/>which<text:s/>had<text:s/>secured<text:s/>Cabinet<text:s/>approval<text:s/>under<text:s/>the<text:s/>Interim<text:s/>Government<text:s/>(IG)<text:s/>but<text:s/>is<text:s/>awaiting<text:s/></text:span><text:span text:style-name="T73_11">further</text:span><text:span text:style-name="T73_12"><text:s/>amendments.</text:span><text:span text:style-name="T73_13"><text:s/>The<text:s/>bond<text:s/>work<text:s/>also<text:s/>contributed<text:s/>to<text:s/>two<text:s/></text:span><text:span text:style-name="T73_14">policy<text:s/>changes:<text:s/></text:span><text:span text:style-name="T73_15">(i)<text:s/></text:span><text:span text:style-name="T73_16">investment</text:span><text:span text:style-name="T73_17">s</text:span><text:span text:style-name="T73_18"><text:s/>in<text:s/>bonds<text:s/>count<text:s/>towards<text:s/>mandatory<text:s/>financial<text:s/>sector<text:s/>lending</text:span><text:span text:style-name="T73_19"><text:s/>-</text:span><text:span text:style-name="T73_20"><text:s/>increasing<text:s/>demand,<text:s/>and</text:span><text:span text:style-name="T73_21"><text:s/></text:span><text:span text:style-name="T73_22">(ii)<text:s/></text:span><text:span text:style-name="T73_23">risk<text:s/>treatment<text:s/>of<text:s/>bonds<text:s/>issued<text:s/>by<text:s/></text:span><text:span text:style-name="T73_24">State<text:s/>Owned</text:span><text:span text:style-name="T73_25"><text:s/>Enterprises<text:s/>(SOEs)<text:s/>was<text:s/>revised<text:s/>downward<text:s/>based<text:s/>on<text:s/>their<text:s/>credit<text:s/>rating<text:s/>–<text:s/>potentially<text:s/>saving<text:s/>NEA<text:s/>£5m<text:s/>in<text:s/>interest<text:s/>payments<text:s/>over<text:s/>the<text:s/>lifetime<text:s/>of<text:s/>the<text:s/>bond.<text:s/>Beyond<text:s/>this,<text:s/></text:span><text:span text:style-name="T73_26">GGN<text:s/></text:span><text:span text:style-name="T73_27">progres</text:span><text:span text:style-name="T73_28">sed<text:s/>the<text:s/>set-up<text:s/>of<text:s/>a<text:s/>domestic<text:s/>and<text:s/>international<text:s/>debt<text:s/>finance<text:s/>platform:</text:span><text:span text:style-name="T73_29"><text:s/>the<text:s/>Himalaya<text:s/>Green<text:s/>Investment<text:s/>and<text:s/>Resilience<text:s/>Facility<text:s/>(H-GRIF)</text:span><text:span text:style-name="T73_30">.<text:s/>The<text:s/>platform<text:s/></text:span><text:span text:style-name="T73_31">brings<text:s/>together<text:s/>project<text:s/>preparation,<text:s/>de-risking,<text:s/>regulatory<text:s/>refo</text:span><text:span text:style-name="T73_32">rm,<text:s/>and<text:s/>capital<text:s/>mobilisation<text:s/>with<text:s/>a<text:s/>target<text:s/>of<text:s/>$400m</text:span><text:span text:style-name="T73_33">.<text:s/>A<text:s/>platform<text:s/>makes<text:s/>sense<text:s/>as<text:s/>no<text:s/>single<text:s/>instrument<text:s/>can<text:s/>address<text:s/>so<text:s/>many<text:s/></text:span><text:span text:style-name="T73_34">issues<text:s/>at<text:s/>once.<text:s/>Advanced<text:s/>conversation</text:span><text:span text:style-name="T73_35">s</text:span><text:span text:style-name="T73_36"><text:s/>with<text:s/>several<text:s/></text:span><text:span text:style-name="T73_37">Development<text:s/>Finance<text:s/>Institutions<text:s/>(DFIs)</text:span><text:span text:style-name="T73_38"><text:s/></text:span><text:span text:style-name="T73_39">are</text:span><text:span text:style-name="T73_40"><text:s/>on-going</text:span><text:span text:style-name="T73_41">,<text:s/>but<text:s/></text:span><text:span text:style-name="T73_42">several<text:s/>bottlenecks<text:s/>remain.<text:s/>Finally,<text:s/></text:span><text:span text:style-name="T73_43">GGN<text:s/>supported<text:s/>the<text:s/></text:span><text:span text:style-name="T73_44">International<text:s/>Finance<text:s/>Cooperation<text:s/>(IFC)</text:span><text:span text:style-name="T73_45"><text:s/>in<text:s/>finalising<text:s/>the<text:s/>draft<text:s/>corporate<text:s/>bond<text:s/>regulation.<text:s/></text:span><text:span text:style-name="T73_46">The<text:s/>broader<text:s/>global<text:s/>and<text:s/>national<text:s/>context<text:s/></text:span><text:span text:style-name="T73_47">is<text:s/>negatively<text:s/>impacting<text:s/>the<text:s/>ability<text:s/>of<text:s/>GGN<text:s/>to<text:s/>secure<text:s/>financing<text:s/>flows</text:span><text:span text:style-name="T73_48">,<text:s/>and<text:s/>a<text:s/>pivot<text:s/>to<text:s/>focus<text:s/>on<text:s/>domestic<text:s/>finance<text:s/>is<text:s/>welcome.<text:s/></text:span></text:p>
        <text:p text:style-name="P74"/>
        <text:p text:style-name="P75"><text:span text:style-name="T75_1">C</text:span><text:span text:style-name="T75_2">onversion<text:s/>of<text:s/>these<text:s/>efforts<text:s/>to<text:s/>outcomes<text:s/></text:span><text:span text:style-name="T75_3">–<text:s/>policy<text:s/>approvals,<text:s/>project<text:s/>implementation<text:s/>and<text:s/>capital<text:s/>mobilisation<text:s/>-<text:s/>has<text:s/>been<text:s/></text:span><text:span text:style-name="T75_4">somewhat<text:s/></text:span><text:span text:style-name="T75_5">slower<text:s/>than<text:s/>anticipated</text:span><text:span text:style-name="T75_6">,<text:s/></text:span><text:span text:style-name="T75_7">due<text:s/>to<text:s/>fiscal<text:s/>constraints,<text:s/>the<text:s/>political<text:s/>economy,<text:s/>and<text:s/>investor<text:s/>confidence.<text:s/></text:span><text:span text:style-name="T75_8">ODA<text:s/>reductions<text:s/>meant<text:s/>a<text:s/>reduction<text:s/>in<text:s/>scope<text:s/>and<text:s/>ambition.<text:s/></text:span><text:span text:style-name="T75_9">Entrenched<text:s/>political<text:s/>economy<text:s/>constraints<text:s/>a</text:span><text:span text:style-name="T75_10">nd<text:s/>the<text:s/>highly<text:s/></text:span><text:span text:style-name="T75_11">fluid<text:s/>political<text:s/>context</text:span><text:span text:style-name="T75_12"><text:s/></text:span><text:span text:style-name="T75_13">saw<text:s/>decision-making<text:s/>paralysis.<text:s/></text:span><text:span text:style-name="T75_14">While<text:s/>not<text:s/>under<text:s/>the<text:s/>period<text:s/>of<text:s/>this<text:s/>review<text:s/>(April<text:s/>to<text:s/>March)<text:s/></text:span><text:span text:style-name="T75_15">the<text:s/>new<text:s/>government<text:s/>has<text:s/>temporarily<text:s/>left<text:s/>significant<text:s/>amount</text:span><text:span text:style-name="T75_16">s</text:span><text:span text:style-name="T75_17"><text:s/>of<text:s/></text:span><text:span text:style-name="T75_18">positions<text:s/></text:span><text:span text:style-name="T75_19">vacant<text:s/></text:span><text:span text:style-name="T75_20">of<text:s/></text:span><text:span text:style-name="T75_21">senior<text:s/>level<text:s/>personnel</text:span><text:span text:style-name="T75_22">.<text:s/></text:span><text:span text:style-name="T75_23">The<text:s/>changing<text:s/>context<text:s/>has<text:s/></text:span><text:span text:style-name="T75_24">impacted<text:s/>investor<text:s/>confidence,</text:span><text:span text:style-name="T75_25"><text:s/></text:span><text:span text:style-name="T75_26">exemplified<text:s/>by<text:s/></text:span><text:span text:style-name="T75_27"><text:s/>Nepal’s<text:s/></text:span><text:span text:style-name="T75_28">Financial<text:s/>Action<text:s/>Task<text:s/>Force<text:s/>(FATF)<text:s/>grey-listing<text:s/>in<text:s/>February<text:s/>2025.<text:s/></text:span><text:span text:style-name="T75_29"><text:s/></text:span><text:span text:style-name="T75_30">Th</text:span><text:span text:style-name="T75_31">e<text:s/>above</text:span><text:span text:style-name="T75_32"><text:s/></text:span><text:span text:style-name="T75_33">withstanding</text:span><text:span text:style-name="T75_34">,<text:s/>this<text:s/>is<text:s/>only<text:s/>GGN’s<text:s/>second<text:s/>year<text:s/>and<text:s/>first<text:s/>full<text:s/>year<text:s/>of<text:s/>delivery</text:span><text:span text:style-name="T75_35">,<text:s/></text:span><text:span text:style-name="T75_36">making<text:s/></text:span><text:span text:style-name="T75_37">lack<text:s/>of<text:s/></text:span><text:span text:style-name="T75_38">significant<text:s/></text:span><text:span text:style-name="T75_39">progress<text:s/>against<text:s/>outcomes<text:s/>somewhat<text:s/>understandable</text:span><text:span text:style-name="T75_40">.<text:s/></text:span></text:p>
        <text:p text:style-name="P76"/>
        <text:p text:style-name="P77"><text:span text:style-name="T77_1">Th</text:span><text:span text:style-name="T77_2">e</text:span><text:span text:style-name="T77_3"><text:s/>year<text:s/>ahead<text:s/>will<text:s/>be<text:s/>about<text:s/></text:span><text:span text:style-name="T77_4">two<text:s/>main<text:s/>things.<text:s/>Firstly,<text:s/></text:span><text:span text:style-name="T77_5">alignment<text:s/></text:span><text:span text:style-name="T77_6">to<text:s/>the<text:s/>Embassies<text:s/>evolving<text:s/>priorities<text:s/>and<text:s/>delivery<text:s/>modalities<text:s/>under<text:s/>EIP,<text:s/>including<text:s/>sustainable<text:s/>finance</text:span><text:span text:style-name="T77_7">,<text:s/>which<text:s/>means<text:s/>creating<text:s/>space<text:s/>for<text:s/>testing<text:s/>and<text:s/>innovation,<text:s/>as<text:s/>well<text:s/>strong<text:s/>prioritisation<text:s/>of<text:s/>activities.<text:s/>Secondly,<text:s/></text:span><text:span text:style-name="T77_8">consolidating<text:s/>progress</text:span><text:span text:style-name="T77_9">,<text:s/></text:span><text:span text:style-name="T77_10">operationalisation</text:span><text:span text:style-name="T77_11">,</text:span><text:span text:style-name="T77_12"><text:s/></text:span><text:span text:style-name="T77_13">riding<text:s/>the<text:s/>wave<text:s/>of<text:s/></text:span><text:span text:style-name="T77_14">fast-paced<text:s/></text:span><text:span text:style-name="T77_15">reforms</text:span><text:span text:style-name="T77_16"><text:s/>and<text:s/>thinking<text:s/>through<text:s/></text:span><text:span text:style-name="T77_17">longer<text:s/>term<text:s/>sustainability<text:s/></text:span><text:span text:style-name="T77_18">given<text:s/>the<text:s/>programme<text:s/>will<text:s/>end<text:s/>in<text:s/>2027</text:span><text:span text:style-name="T77_19">.<text:s/></text:span><text:span text:style-name="T77_20">GGN<text:s/>is<text:s/>helped<text:s/>that<text:s/>many<text:s/>of</text:span><text:span text:style-name="T77_21"><text:s/>its<text:s/>priority<text:s/>areas<text:s/>and<text:s/>workstreams<text:s/>are<text:s/>reflected<text:s/>in<text:s/>the<text:s/>new<text:s/></text:span><text:span text:style-name="T77_22">government’s</text:span><text:span text:style-name="T77_23"><text:s/>priorities</text:span><text:span text:style-name="T77_24">.<text:s/>W</text:span><text:span text:style-name="T77_25">hether<text:s/>on<text:s/>urban<text:s/>systems<text:s/>and<text:s/>growth<text:s/>corridors,<text:s/>an<text:s/>‘investment<text:s/>express’<text:s/>one-door<text:s/>approval</text:span><text:span text:style-name="T77_26"><text:s/>digital</text:span><text:span text:style-name="T77_27"><text:s/>system<text:s/>for<text:s/>investors,<text:s/></text:span><text:span text:style-name="T77_28">cutting<text:s/>of<text:s/>red<text:s/>tape,<text:s/></text:span><text:span text:style-name="T77_29">exploration<text:s/>of<text:s/></text:span><text:span text:style-name="T77_30">PPPs</text:span><text:span text:style-name="T77_31"><text:s/>through<text:s/>the<text:s/>Hybrid<text:s/>annuity<text:s/>model,<text:s/></text:span><text:span text:style-name="T77_32">a<text:s/>national<text:s/>foreign<text:s/>currency<text:s/>hedging<text:s/>mechanism<text:s/>(critical<text:s/>currently<text:s/>for</text:span><text:span text:style-name="T77_33"><text:s/>international</text:span><text:span text:style-name="T77_34"><text:s/>investors),<text:s/>prioritisation<text:s/>and<text:s/>better<text:s/>management<text:s/>of<text:s/>national<text:s/>projects</text:span><text:span text:style-name="T77_35">,</text:span><text:span text:style-name="T77_36"><text:s/>clean<text:s/>energy<text:s/>bonds,</text:span><text:span text:style-name="T77_37"><text:s/>or<text:s/></text:span><text:span text:style-name="T77_38">the<text:s/>passing<text:s/>of<text:s/>the<text:s/>Alternative<text:s/>Finance<text:s/>Bill<text:s/>in<text:s/>May<text:s/>2026</text:span><text:span text:style-name="T77_39"><text:s/>–<text:s/>GGN<text:s/>is<text:s/>well<text:s/>placed<text:s/>to<text:s/>support<text:s/>the<text:s/>new<text:s/>governments<text:s/>agenda</text:span><text:span text:style-name="T77_40">.</text:span><text:span text:style-name="T77_41"><text:s/>Uncertainty<text:s/>and<text:s/>risks<text:s/>remain<text:s/>significant,<text:s/>and<text:s/>political<text:s/>economy<text:s/>analysis<text:s/>and<text:s/>adaptive<text:s/>programme<text:s/>management<text:s/>will<text:s/>be<text:s/>critical.<text:s/></text:span></text:p>
        <text:p text:style-name="P78"/>
        <text:p text:style-name="P79"><text:span text:style-name="T79_1">Major<text:s/>lessons<text:s/>and<text:s/>recommendations<text:s/>for<text:s/>the<text:s/>year<text:s/></text:span><text:span text:style-name="T79_2">ahead</text:span></text:p>
        <text:p text:style-name="P80"/>
        <text:p text:style-name="P81"><text:span text:style-name="T81_1">Lessons</text:span></text:p>
        <text:p text:style-name="P82"/>
        <text:list text:style-name="LS43" xml:id="list2">
          <text:list-item>
            <text:p text:style-name="P83"><text:span text:style-name="T83_1">Achieving<text:s/>outcomes<text:s/>requires<text:s/>patience,<text:s/>coalition-building<text:s/>and<text:s/>partnership</text:span><text:span text:style-name="T83_2">,</text:span><text:span text:style-name="T83_3"><text:s/>and<text:s/>sustained<text:s/>engagement<text:s/>and<text:s/>buy-in,<text:s/>and<text:s/>not<text:s/>just<text:s/>technical<text:s/>assistance</text:span><text:span text:style-name="T83_4"><text:s/>(TA)</text:span><text:span text:style-name="T83_5">.<text:s/></text:span><text:span text:style-name="T83_6">For<text:s/>example,<text:s/></text:span><text:span text:style-name="T83_7">OIBN’s<text:s/>proactive<text:s/>engagement<text:s/>with<text:s/>relevant<text:s/>line<text:s/></text:span><text:span text:style-name="T83_8">agencies<text:s/>for<text:s/>projects,<text:s/></text:span><text:span text:style-name="T83_9">such<text:s/>as</text:span><text:span text:style-name="T83_10"><text:s/></text:span><text:span text:style-name="T83_11">the<text:s/>fertilizer<text:s/>project<text:s/>with<text:s/>the<text:s/>Ministry<text:s/>of<text:s/>Agriculture<text:s/>and</text:span><text:span text:style-name="T83_12"><text:s/></text:span><text:span text:style-name="T83_13">transmission<text:s/>line<text:s/>project<text:s/>with<text:s/></text:span><text:span text:style-name="T83_14">Rastriya<text:s/>Prasaran<text:s/>Grid<text:s/>Company<text:s/>Ltd.<text:s/>(</text:span><text:span text:style-name="T83_15">RPGCL</text:span><text:span text:style-name="T83_16">)</text:span><text:span text:style-name="T83_17">,<text:s/></text:span><text:span text:style-name="T83_18">has<text:s/>resulted<text:s/>in<text:s/>improved<text:s/>coordination<text:s/>and<text:s/>faster<text:s/>project<text:s/>progress.</text:span><text:span text:style-name="T83_19"><text:s/>S</text:span><text:span text:style-name="T83_20">everal<text:s/>other<text:s/>OIBN<text:s/>projects<text:s/>also<text:s/>require<text:s/>early<text:s/>and<text:s/>structured<text:s/>collaboration<text:s/>with<text:s/>relevant<text:s/>line<text:s/></text:span><text:span text:style-name="T83_21">agencies</text:span><text:span text:style-name="T83_22"><text:s/>to<text:s/>advance<text:s/>effectively.</text:span></text:p>
          </text:list-item>
          <text:list-item>
            <text:p text:style-name="P84"><text:span text:style-name="T84_1">D</text:span><text:span text:style-name="T84_2">ependency<text:s/>on<text:s/>approvals<text:s/>has<text:s/>been<text:s/>a<text:s/>structural<text:s/>constraint,<text:s/>with<text:s/>political<text:s/>transitions<text:s/>halting<text:s/>approvals</text:span><text:span text:style-name="T84_3">.<text:s/></text:span><text:span text:style-name="T84_4">S</text:span><text:span text:style-name="T84_5">ustainability-related<text:s/>guidelines<text:s/>and<text:s/>regulations</text:span><text:span text:style-name="T84_6"><text:s/>for<text:s/>OIBN<text:s/>reached<text:s/>final<text:s/>draft<text:s/>stage,<text:s/>but<text:s/></text:span><text:span text:style-name="T84_7">approval<text:s/>has<text:s/>been<text:s/>delayed<text:s/>due<text:s/>to<text:s/>the<text:s/>absence<text:s/>of<text:s/>regular<text:s/>OIBN<text:s/>Board<text:s/>meetings</text:span><text:span text:style-name="T84_8"><text:s/>political<text:s/>uncertainty<text:s/>and<text:s/></text:span><text:span text:style-name="T84_9">narrow<text:s/>priorities<text:s/>of<text:s/>the<text:s/>IG</text:span><text:span text:style-name="T84_10">.</text:span></text:p>
          </text:list-item>
          <text:list-item>
            <text:p text:style-name="P85"><text:span text:style-name="T85_1">Capital<text:s/>mobilisation<text:s/>is<text:s/>a<text:s/>multi-year<text:s/></text:span><text:span text:style-name="T85_2">progress,</text:span><text:span text:style-name="T85_3"><text:s/>and<text:s/>the<text:s/>current<text:s/></text:span><text:span text:style-name="T85_4">investment<text:s/>environment<text:s/>domestically<text:s/>and<text:s/>globally<text:s/>is<text:s/>making<text:s/>this<text:s/>harder.</text:span><text:span text:style-name="T85_5"><text:s/>Despite<text:s/>this<text:s/>GGN<text:s/>shows<text:s/>tangible<text:s/>progress<text:s/>can<text:s/>be<text:s/>made<text:s/>that<text:s/>puts<text:s/>Nepal<text:s/>in<text:s/>a<text:s/>much<text:s/>better<text:s/>situation<text:s/>to<text:s/>secure<text:s/>additional<text:s/>investment.</text:span><text:span text:style-name="T85_6"><text:s/></text:span><text:span text:style-name="T85_7">GGN<text:s/>also<text:s/>pivoting<text:s/>to<text:s/>focus<text:s/>more<text:s/>on<text:s/>domestic<text:s/>environment<text:s/></text:span><text:span text:style-name="T85_8">makes<text:s/>sense<text:s/>in<text:s/>this<text:s/>context.<text:s/></text:span></text:p>
          </text:list-item>
          <text:list-item>
            <text:p text:style-name="P86"><text:span text:style-name="T86_1">Transaction-anchored<text:s/>reform<text:s/>works<text:s/>better<text:s/>than<text:s/>policy<text:s/>advocacy<text:s/></text:span><text:span text:style-name="T86_2">i.e.<text:s/>reforms<text:s/>land<text:s/>when<text:s/>linked<text:s/>to<text:s/>real<text:s/>projects,<text:s/>such<text:s/>as<text:s/>the<text:s/>NEA<text:s/>energy<text:s/>bond.</text:span></text:p>
          </text:list-item>
          <text:list-item>
            <text:p text:style-name="P87"><text:span text:style-name="T87_1">The<text:s/>need<text:s/>for<text:s/>fallback<text:s/>pathways<text:s/>and<text:s/>strong<text:s/>adaptive<text:s/>management.<text:s/></text:span><text:span text:style-name="T87_2">For<text:s/>example,<text:s/>finding<text:s/>a<text:s/>potential<text:s/>workaround<text:s/>to<text:s/>OIBN’s<text:s/>HR<text:s/></text:span><text:span text:style-name="T87_3">reform<text:s/>issue<text:s/>for<text:s/>hiring<text:s/>more<text:s/>staff<text:s/>through<text:s/>a<text:s/>specialised<text:s/>hiring<text:s/>guideline<text:s/>(yet<text:s/>to<text:s/>be<text:s/>approved,<text:s/>but<text:s/>example<text:s/>of<text:s/>a<text:s/>pivot).<text:s/></text:span></text:p>
          </text:list-item>
          <text:list-item>
            <text:p text:style-name="P88"><text:span text:style-name="T88_1">Despite<text:s/>an<text:s/>existing<text:s/>policy<text:s/>framework,<text:s/>PPP<text:s/>initiatives<text:s/>have<text:s/>underperformed,<text:s/>indicating<text:s/>the<text:s/>need<text:s/>for<text:s/>a<text:s/>fundamental<text:s/>shift<text:s/>in<text:s/>stakeholder<text:s/>mindset.<text:s/></text:span><text:span text:style-name="T88_2">Although<text:s/>the<text:s/></text:span><text:span text:style-name="T88_3">PPP</text:span><text:span text:style-name="T88_4"><text:s/>and<text:s/>Investment<text:s/>Act<text:s/>(PPPIA),<text:s/>2019<text:s/>provides<text:s/>the<text:s/>legal<text:s/>basis<text:s/>for<text:s/>the<text:s/>Government<text:s/>of<text:s/>Nepal</text:span><text:span text:style-name="T88_5"><text:s/>(GoN)</text:span><text:span text:style-name="T88_6"><text:s/>to<text:s/>develop<text:s/>infrastructure<text:s/></text:span><text:span text:style-name="T88_7">PPP<text:s/></text:span><text:span text:style-name="T88_8">projects,</text:span><text:span text:style-name="T88_9"><text:s/></text:span><text:span text:style-name="T88_10">only<text:s/>a<text:s/>few<text:s/>projects<text:s/>have<text:s/>been<text:s/>implemented<text:s/>to<text:s/>date.<text:s/>This<text:s/>is<text:s/>largely<text:s/>because<text:s/>many<text:s/>government<text:s/>officials<text:s/>remain<text:s/>reluctant<text:s/>to<text:s/>depart<text:s/>from<text:s/>the<text:s/>status<text:s/>quo<text:s/>of<text:s/>financing<text:s/>projects<text:s/>through<text:s/>public<text:s/>funds<text:s/>and<text:s/>are<text:s/>reluctant<text:s/>to<text:s/>take<text:s/>the</text:span><text:span text:style-name="T88_11"><text:s/>associated</text:span><text:span text:style-name="T88_12"><text:s/>risks.</text:span></text:p>
          </text:list-item>
        </text:list>
        <text:p text:style-name="P89"/>
        <text:p text:style-name="P90"/>
        <text:p text:style-name="P91"/>
        <text:p text:style-name="P92"/>
        <text:p text:style-name="P93"/>
        <text:p text:style-name="P94"/>
        <text:p text:style-name="P95"/>
        <text:p text:style-name="P96"/>
        <text:p text:style-name="P97"/>
        <text:p text:style-name="P98"/>
        <text:p text:style-name="P99"/>
        <text:p text:style-name="P100"><text:span text:style-name="T100_1">Recommendations<text:s/></text:span></text:p>
        <text:p text:style-name="P101"/>
        <text:p text:style-name="P102"><text:span text:style-name="T102_1">Delivery</text:span></text:p>
        <text:list text:style-name="LS16" xml:id="list8">
          <text:list-item>
            <text:p text:style-name="P103"><text:span text:style-name="T103_1">GGN<text:s/>to<text:s/>engage<text:s/>immediately<text:s/>on<text:s/>the<text:s/></text:span><text:span text:style-name="T103_2">new<text:s/>governments<text:s/></text:span><text:span text:style-name="T103_3">priority</text:span><text:span text:style-name="T103_4"><text:s/>reform<text:s/>areas</text:span><text:span text:style-name="T103_5"><text:s/>that<text:s/>align<text:s/>with<text:s/>Embassy<text:s/>priorities<text:s/>e.g.<text:s/>alternative<text:s/>finance,<text:s/>foreign<text:s/>currency<text:s/>hedging,<text:s/>and<text:s/>integrated<text:s/>project<text:s/>planning.</text:span></text:p>
          </text:list-item>
          <text:list-item>
            <text:p text:style-name="P104"><text:span text:style-name="T104_1">The<text:s/>final<text:s/>year<text:s/></text:span><text:span text:style-name="T104_2">of<text:s/>the<text:s/>programme<text:s/></text:span><text:span text:style-name="T104_3">should<text:s/>focus<text:s/>on<text:s/>consolidating<text:s/>and<text:s/>operationalising<text:s/>key<text:s/>reforms,<text:s/>prioritising<text:s/>projects<text:s/>with<text:s/>the<text:s/>highest<text:s/>likelihood<text:s/>of<text:s/>implementation,<text:s/>and<text:s/>embedding<text:s/>systems<text:s/>and<text:s/>partnerships<text:s/>to<text:s/>ensure<text:s/>sustainability<text:s/>beyond<text:s/>programme<text:s/>closure</text:span><text:span text:style-name="T104_4"><text:s/>–<text:s/></text:span><text:span text:style-name="T104_5">moving<text:s/>to<text:s/>outcomes</text:span><text:span text:style-name="T104_6">.</text:span></text:p>
          </text:list-item>
          <text:list-item>
            <text:p text:style-name="P105"><text:span text:style-name="T105_1">Increase<text:s/>emphasis<text:s/>on<text:s/></text:span><text:span text:style-name="T105_2">partnership<text:s/>and<text:s/>coalition-building</text:span><text:span text:style-name="T105_3"><text:s/>to<text:s/>secure<text:s/>change<text:s/>and<text:s/>leverage<text:s/>finance,<text:s/>immediately.<text:s/>Key<text:s/>examples<text:s/>include<text:s/>Kathmandu<text:s/>2040,<text:s/>and<text:s/>local<text:s/>institutions<text:s/>such<text:s/>as<text:s/></text:span><text:span text:style-name="T105_4">Nepal<text:s/>Infrastructure<text:s/>Bank<text:s/>Limited<text:s/>(</text:span><text:span text:style-name="T105_5">NIFRA)<text:s/>and<text:s/>the<text:s/>Town<text:s/>Development<text:s/>Fund<text:s/>(TDF).</text:span></text:p>
          </text:list-item>
          <text:list-item>
            <text:p text:style-name="P106"><text:span text:style-name="T106_1">OIBN:</text:span><text:span text:style-name="T106_2"><text:s/>Continue<text:s/>to<text:s/>support<text:s/>OIBN<text:s/>on:<text:s/>(i)<text:s/>strategic<text:s/>engagements<text:s/>across<text:s/>the<text:s/>whole<text:s/>of<text:s/>government<text:s/>(in<text:s/>particular<text:s/>the<text:s/>Prime<text:s/></text:span><text:span text:style-name="T106_3">Ministers</text:span><text:span text:style-name="T106_4"><text:s/>Office<text:s/>[OPMCM],<text:s/>Ministry<text:s/>of<text:s/>Finance<text:s/>[MoF],<text:s/>National<text:s/>Planning<text:s/>Commission<text:s/>[NPC],<text:s/>Ministry<text:s/>of<text:s/>Industry<text:s/>Commerce<text:s/>and<text:s/>Supplier<text:s/>[MoICS],<text:s/>and<text:s/>members<text:s/>of<text:s/>parliament)<text:s/>to<text:s/>support<text:s/>OIBN<text:s/>sustainability<text:s/>in<text:s/>line<text:s/>with<text:s/>the<text:s/>accelerated<text:s/>transition<text:s/>plan;<text:s/>(ii)<text:s/>building<text:s/>good<text:s/>rapport<text:s/>with<text:s/>relevant<text:s/>line<text:s/>agencies<text:s/>to<text:s/>improve<text:s/>project<text:s/>progression;<text:s/>and<text:s/>(iii)<text:s/>and<text:s/>focusing<text:s/>on<text:s/>the<text:s/>whole<text:s/>investment<text:s/>ecosystem,<text:s/>that<text:s/>will<text:s/>in<text:s/>turn<text:s/>also<text:s/>benefit<text:s/>OIBN<text:s/>–<text:s/>immediately.</text:span></text:p>
          </text:list-item>
          <text:list-item>
            <text:p text:style-name="P107"><text:span text:style-name="T107_1">PPPs:<text:s/></text:span><text:span text:style-name="T107_2">prioritise<text:s/>system<text:s/>wide<text:s/>improvements<text:s/>and<text:s/>acceptance<text:s/>and<text:s/>ownership<text:s/>of<text:s/>PPPs<text:s/>by<text:s/>working<text:s/>with<text:s/>like-minded<text:s/>local<text:s/>counterparts<text:s/>(RPGCL,<text:s/>OIBN,<text:s/>NEA)<text:s/>and<text:s/>other<text:s/>actors<text:s/>such<text:s/>as<text:s/>the<text:s/>MDBs<text:s/>to<text:s/>build<text:s/>a<text:s/>coalition<text:s/>of<text:s/>the<text:s/>likeminded,<text:s/>as<text:s/>well<text:s/>as<text:s/>harness<text:s/>momentum<text:s/>with<text:s/>the<text:s/>new<text:s/>government<text:s/>to<text:s/>deliver<text:s/>prioritised<text:s/>projects<text:s/>and<text:s/>diversify<text:s/>sources<text:s/>of<text:s/>finance.<text:s/>GGN<text:s/>to<text:s/>come<text:s/>up<text:s/>with<text:s/>influencing<text:s/>strategy<text:s/>by<text:s/>July<text:s/>2026.</text:span></text:p>
          </text:list-item>
        </text:list>
        <text:p text:style-name="P108"><text:span text:style-name="T108_1">Programme<text:s/>Management</text:span></text:p>
        <text:list text:style-name="LS16" xml:id="list13" text:continue-list="list8">
          <text:list-item>
            <text:p text:style-name="P109"><text:span text:style-name="T109_1">To</text:span><text:span text:style-name="T109_2"><text:s/></text:span><text:span text:style-name="T109_3">improve<text:s/></text:span><text:span text:style-name="T109_4">the<text:s/>underlying<text:s/>theory<text:s/></text:span><text:span text:style-name="T109_5">behind<text:s/>the<text:s/></text:span><text:span text:style-name="T109_6">Theory<text:s/>of<text:s/>Change</text:span><text:span text:style-name="T109_7"><text:s/>(ToC</text:span><text:span text:style-name="T109_8">),<text:s/>notably<text:s/>testing</text:span><text:span text:style-name="T109_9"><text:s/>assumptions<text:s/>and<text:s/></text:span><text:span text:style-name="T109_10">integrating</text:span><text:span text:style-name="T109_11"><text:s/></text:span><text:span text:style-name="T109_12">concepts</text:span><text:span text:style-name="T109_13"><text:s/></text:span><text:span text:style-name="T109_14">such<text:s/>as<text:s/>non-linear<text:s/>pathways,<text:s/>regular<text:s/>political<text:s/>economy<text:s/>analysis,<text:s/>coalition-building</text:span><text:span text:style-name="T109_15"><text:s/>particularly<text:s/>with<text:s/>the<text:s/>MDBs</text:span><text:span text:style-name="T109_16">,<text:s/>adaptive<text:s/>management,<text:s/></text:span><text:span text:style-name="T109_17">move<text:s/>to<text:s/>fewer<text:s/>and<text:s/>deeper<text:s/>bets,<text:s/></text:span><text:span text:style-name="T109_18">alignment<text:s/>with<text:s/>UK<text:s/>evolving<text:s/>priorities</text:span><text:span text:style-name="T109_19"><text:s/>under<text:s/>IEP</text:span><text:span text:style-name="T109_20">,<text:s/></text:span><text:span text:style-name="T109_21">and<text:s/></text:span><text:span text:style-name="T109_22">recognising<text:s/>the<text:s/></text:span><text:span text:style-name="T109_23">pivot<text:s/>of<text:s/>finance<text:s/>from<text:s/>international<text:s/>to<text:s/>mostly<text:s/>domestic<text:s/>and<text:s/>concessional<text:s/></text:span><text:span text:style-name="T109_24">finance</text:span><text:span text:style-name="T109_25">.</text:span><text:span text:style-name="T109_26"><text:s/>Workshop<text:s/>and<text:s/>incorporation<text:s/>of<text:s/>these<text:s/>concepts<text:s/>fully<text:s/>by<text:s/>July<text:s/>2026,<text:s/>and<text:s/>FCDO-GGN<text:s/>strong<text:s/>collaboration<text:s/>throughout<text:s/>the<text:s/>year.</text:span></text:p>
          </text:list-item>
          <text:list-item>
            <text:p text:style-name="P110"><text:span text:style-name="T110_1">GGN<text:s/>strengthens<text:s/></text:span><text:span text:style-name="T110_2">outcome<text:s/>tracking</text:span><text:span text:style-name="T110_3"><text:s/>by<text:s/>August<text:s/>2026</text:span><text:span text:style-name="T110_4">.<text:s/>Examples<text:s/>include</text:span><text:span text:style-name="T110_5"><text:s/></text:span><text:span text:style-name="T110_6">tracking:<text:s/>approval<text:s/>and<text:s/>use<text:s/>of<text:s/>guidelines,<text:s/>implementation<text:s/>readiness,<text:s/>use<text:s/>of<text:s/>created<text:s/>mechanisms,<text:s/>institutionalisation<text:s/>of<text:s/>reforms,<text:s/>investor<text:s/>interest,<text:s/>and<text:s/>use<text:s/>of<text:s/>financing<text:s/>instruments.<text:s/></text:span><text:span text:style-name="T110_7">This<text:s/>will<text:s/>support<text:s/>the<text:s/>ToC<text:s/>and</text:span><text:span text:style-name="T110_8"><text:s/>potentially</text:span><text:span text:style-name="T110_9"><text:s/>see<text:s/>minor<text:s/>amendments<text:s/>to<text:s/></text:span><text:span text:style-name="T110_10">the<text:s/>ToC<text:s/>and</text:span><text:span text:style-name="T110_11"><text:s/>results<text:s/>framework.<text:s/></text:span></text:p>
          </text:list-item>
          <text:list-item>
            <text:p text:style-name="P111"><text:span text:style-name="T111_1">Improve<text:s/></text:span><text:span text:style-name="T111_2">programme<text:s/>management<text:s/>processes</text:span><text:span text:style-name="T111_3"><text:s/></text:span><text:span text:style-name="T111_4">immediately<text:s/></text:span><text:span text:style-name="T111_5">to<text:s/></text:span><text:span text:style-name="T111_6">enhance<text:s/>delivery,<text:s/>for<text:s/>example:<text:s/>smoothing<text:s/>the<text:s/>internal<text:s/>Terms<text:s/>of<text:s/>Reference<text:s/>process,<text:s/>more<text:s/>flexible<text:s/>milestones,<text:s/>and<text:s/>incorporating<text:s/>adaptive<text:s/>management<text:s/>processes,<text:s/></text:span><text:span text:style-name="T111_7">and<text:s/>thinking<text:s/>and<text:s/>working<text:s/>politically<text:s/>principles.<text:s/></text:span></text:p>
          </text:list-item>
          <text:list-item>
            <text:p text:style-name="P112"><text:span text:style-name="T112_1">Transition,<text:s/>handover<text:s/>and<text:s/>closure</text:span><text:span text:style-name="T112_2">:<text:s/>come<text:s/>up<text:s/>with<text:s/>a<text:s/>credible<text:s/>exit<text:s/>plan<text:s/>that<text:s/>also<text:s/>considers<text:s/>sustainability<text:s/>and<text:s/>ownership</text:span><text:span text:style-name="T112_3"><text:s/>by<text:s/>August<text:s/>2026</text:span><text:span text:style-name="T112_4">.<text:s/>Additionally,<text:s/>prioritisation<text:s/>of<text:s/>activity<text:s/>and<text:s/>a<text:s/>focus<text:s/>on<text:s/>embedding<text:s/>reform<text:s/>and<text:s/>approvals.<text:s/>In<text:s/>terms<text:s/>of<text:s/>transition<text:s/>GGN<text:s/>should<text:s/>be<text:s/>ready<text:s/>to<text:s/>handover<text:s/>to<text:s/>FCDO<text:s/>and<text:s/>the<text:s/>new<text:s/>portfolio<text:s/>programme,<text:s/></text:span><text:span text:style-name="T112_5">documenting<text:s/></text:span><text:span text:style-name="T112_6">important<text:s/>learning<text:s/>and<text:s/>lessons</text:span><text:span text:style-name="T112_7"><text:s/>a</text:span><text:span text:style-name="T112_8">s<text:s/>well<text:s/></text:span><text:span text:style-name="T112_9">as</text:span><text:span text:style-name="T112_10"><text:s/></text:span><text:span text:style-name="T112_11">all<text:s/>technical<text:s/>analysis<text:s/>and<text:s/>reports,<text:s/></text:span><text:span text:style-name="T112_12">and<text:s/></text:span><text:span text:style-name="T112_13">new<text:s/>workstreams<text:s/>ne</text:span><text:span text:style-name="T112_14">ed<text:s/>to<text:s/>be<text:s/>designed<text:s/>with<text:s/>logical<text:s/>breakpoints<text:s/>to<text:s/>match<text:s/>with<text:s/>GGN<text:s/>closure</text:span><text:span text:style-name="T112_15">.<text:s/></text:span></text:p>
          </text:list-item>
          <text:list-item>
            <text:p text:style-name="P113"><text:span text:style-name="T113_1">GGN</text:span><text:span text:style-name="T113_2">s<text:s/>evolution<text:s/>into<text:s/>an<text:s/>EIP<text:s/>platform.<text:s/></text:span><text:span text:style-name="T113_3">While<text:s/></text:span><text:span text:style-name="T113_4">remaining<text:s/></text:span><text:span text:style-name="T113_5">true<text:s/>to<text:s/></text:span><text:span text:style-name="T113_6">logic<text:s/>of<text:s/>the<text:s/>Business<text:s/>Case,<text:s/></text:span><text:span text:style-name="T113_7">GGN<text:s/>needs<text:s/>to<text:s/>evolve<text:s/>in<text:s/>two<text:s/>ways<text:s/>this<text:s/>year.<text:s/>Firstly,<text:s/>workstreams<text:s/></text:span><text:span text:style-name="T113_8">need</text:span><text:span text:style-name="T113_9"><text:s/>to<text:s/>increasingly<text:s/></text:span><text:span text:style-name="T113_10">reflect</text:span><text:span text:style-name="T113_11"><text:s/>the<text:s/>evolving</text:span><text:span text:style-name="T113_12"><text:s/>priorities<text:s/>of<text:s/>the<text:s/>Embassy</text:span><text:span text:style-name="T113_13"><text:s/>under<text:s/>EIP</text:span><text:span text:style-name="T113_14">.<text:s/>Secondly,<text:s/></text:span><text:span text:style-name="T113_15">a<text:s/>change<text:s/>in<text:s/>mindset<text:s/>from<text:s/></text:span><text:span text:style-name="T113_16">a<text:s/></text:span><text:span text:style-name="T113_17">programme<text:s/>to</text:span><text:span text:style-name="T113_18"><text:s/>a</text:span><text:span text:style-name="T113_19"><text:s/>platform</text:span><text:span text:style-name="T113_20">:<text:s/></text:span><text:span text:style-name="T113_21">as<text:s/>ODA<text:s/>budget</text:span><text:span text:style-name="T113_22">s</text:span><text:span text:style-name="T113_23"><text:s/>reduce<text:s/>and<text:s/>programmes<text:s/>close</text:span><text:span text:style-name="T113_24">,</text:span><text:span text:style-name="T113_25"><text:s/>GGN<text:s/>will<text:s/>be<text:s/>a<text:s/></text:span><text:span text:style-name="T113_26">bridge<text:s/></text:span><text:span text:style-name="T113_27">for<text:s/>Embassy<text:s/></text:span><text:span text:style-name="T113_28">efforts<text:s/></text:span><text:span text:style-name="T113_29">t</text:span><text:span text:style-name="T113_30">o</text:span><text:span text:style-name="T113_31"><text:s/></text:span><text:span text:style-name="T113_32">an<text:s/>EIP<text:s/>approach.<text:s/>In<text:s/>practice<text:s/>this<text:s/>means<text:s/>creating<text:s/>the<text:s/>space<text:s/>for<text:s/>testing<text:s/>and<text:s/></text:span><text:span text:style-name="T113_33">innovation,<text:s/></text:span><text:span text:style-name="T113_34">and</text:span><text:span text:style-name="T113_35"><text:s/>listening<text:s/>and<text:s/>collaborating<text:s/>with<text:s/>the<text:s/>whole<text:s/>of<text:s/>the</text:span><text:span text:style-name="T113_36"><text:s/>British</text:span><text:span text:style-name="T113_37"><text:s/>Embassy<text:s/>on<text:s/>areas<text:s/>such<text:s/>as<text:s/>sustainable<text:s/>finance.<text:s/></text:span></text:p>
          </text:list-item>
        </text:list>
        <text:p text:style-name="P114"/>
        <text:p text:style-name="P115"/>
        <text:p text:style-name="P116"/>
        <text:p text:style-name="P117"/>
        <text:p text:style-name="P118"/>
        <text:p text:style-name="P119"/>
        <text:p text:style-name="P120"/>
        <text:p text:style-name="P121"/>
        <text:h text:style-name="P122" text:outline-level="2"><text:span text:style-name="T122_1">B:<text:s/>THEORY<text:s/>OF<text:s/>CHANGE<text:s/>AND<text:s/>PROGRESS<text:s/>TOWARDS<text:s/>OUTCOMES<text:s/></text:span></text:h>
        <text:p text:style-name="P123"/>
        <text:p text:style-name="P124"><text:span text:style-name="T124_1">Summarise<text:s/>the<text:s/>programme’s<text:s/></text:span><text:span text:style-name="T124_2"><text:a xlink:type="simple" xlink:href="https://fcogovuk.sharepoint.com/teams/prof/_layouts/15/Doc.aspx?OR=teams&amp;action=edit&amp;sourcedoc=%7bE730D961-222B-456A-A1B3-DE32308F404E%7d"><text:span text:style-name="T124_3">theory<text:s/>of<text:s/>change</text:span></text:a></text:span><text:span text:style-name="T124_4">,<text:s/>including<text:s/>any<text:s/>changes<text:s/>to<text:s/>outcome<text:s/>and<text:s/>impact<text:s/>indicators<text:s/>from<text:s/>the<text:s/>original<text:s/>business<text:s/>case</text:span></text:p>
        <text:p text:style-name="P125"/>
        <text:p text:style-name="P126"><text:span text:style-name="T126_1">GGN’s<text:s/></text:span><text:span text:style-name="T126_2">ToC</text:span><text:span text:style-name="T126_3"><text:s/>remains<text:s/>broadly<text:s/>valid.<text:s/>It<text:s/>focuses<text:s/></text:span><text:span text:style-name="T126_4">on<text:s/>promoting<text:s/>green/sustainable<text:s/>development<text:s/>by<text:s/>increasing<text:s/></text:span><text:span text:style-name="T126_5">international</text:span><text:span text:style-name="T126_6"><text:s/>and<text:s/>domestic<text:s/>investment</text:span><text:span text:style-name="T126_7"><text:s/>flows<text:s/>to<text:s/>new<text:s/>green<text:s/>infrastructure<text:s/></text:span><text:span text:style-name="T126_8">projects<text:s/>and</text:span><text:span text:style-name="T126_9"><text:s/>supporting<text:s/>the<text:s/>government<text:s/>to<text:s/>adopt<text:s/>greener<text:s/>polices<text:s/>and<text:s/>provide<text:s/>significant<text:s/>improvements<text:s/>in<text:s/>environmental<text:s/>and<text:s/>social<text:s/>safeguards<text:s/>(primarily<text:s/>in<text:s/>OIBN).<text:s/>This<text:s/>is<text:s/>done<text:s/>through<text:s/>a<text:s/>combination<text:s/>of<text:s/>project<text:s/>development,<text:s/>institution<text:s/>strengthening<text:s/>(via<text:s/>capacity-building)<text:s/>and<text:s/>helping<text:s/>set<text:s/>up<text:s/>enabling<text:s/>policies<text:s/>and<text:s/>leveraging<text:s/>investments.<text:s/></text:span></text:p>
        <text:p text:style-name="P127"/>
        <text:p text:style-name="P128"><text:span text:style-name="T128_1">Implementation<text:s/>shows<text:s/></text:span><text:span text:style-name="T128_2">t</text:span><text:span text:style-name="T128_3">he<text:s/>ToC<text:s/></text:span><text:span text:style-name="T128_4">is<text:s/></text:span><text:span text:style-name="T128_5">overly<text:s/>linear<text:s/></text:span><text:span text:style-name="T128_6">–<text:s/>with<text:s/>progress<text:s/>to<text:s/>outcomes</text:span><text:span text:style-name="T128_7"><text:s/>slower,<text:s/></text:span><text:span text:style-name="T128_8">and<text:s/>p</text:span><text:span text:style-name="T128_9">athways<text:s/>more<text:s/>iterative</text:span><text:span text:style-name="T128_10"><text:s/>in<text:s/>reality</text:span><text:span text:style-name="T128_11">.</text:span><text:span text:style-name="T128_12"><text:s/>This<text:s/>has<text:s/>been<text:s/>exacerbated<text:s/>significantly<text:s/>by<text:s/>key<text:s/>constraints<text:s/>outside<text:s/>the<text:s/>control<text:s/>of<text:s/>the<text:s/>programme.</text:span><text:span text:style-name="T128_13"><text:s/>Intermediary<text:s/>outcome</text:span><text:span text:style-name="T128_14">s,<text:s/>outcome<text:s/>tracking<text:s/>and<text:s/></text:span><text:span text:style-name="T128_15">i</text:span><text:span text:style-name="T128_16">n</text:span><text:span text:style-name="T128_17">ter</text:span><text:span text:style-name="T128_18">mediary<text:s/>steps</text:span><text:span text:style-name="T128_19"><text:s/></text:span><text:span text:style-name="T128_20">have<text:s/>become<text:s/>critical</text:span><text:span text:style-name="T128_21">:<text:s/></text:span><text:span text:style-name="T128_22"><text:s/></text:span><text:span text:style-name="T128_23">including<text:s/>actions<text:s/>such<text:s/>as</text:span><text:span text:style-name="T128_24"><text:s/></text:span><text:span text:style-name="T128_25">sustained<text:s/>engagement,<text:s/></text:span><text:span text:style-name="T128_26">coalition<text:s/></text:span><text:span text:style-name="T128_27">building,</text:span><text:span text:style-name="T128_28"><text:s/></text:span><text:span text:style-name="T128_29">and<text:s/></text:span><text:span text:style-name="T128_30">securing<text:s/>buy-in<text:s/>for<text:s/>change</text:span><text:span text:style-name="T128_31">.</text:span><text:span text:style-name="T128_32"><text:s/></text:span><text:span text:style-name="T128_33">Overall<text:s/>GGN<text:s/>is<text:s/>doing<text:s/>well<text:s/>at<text:s/>the<text:s/>early<text:s/>stage<text:s/>of<text:s/>the<text:s/>results<text:s/>chain<text:s/>and<text:s/>activity<text:s/>is<text:s/>well<text:s/>placed<text:s/>for<text:s/>approvals<text:s/></text:span><text:span text:style-name="T128_34">once<text:s/>th</text:span><text:span text:style-name="T128_35">e<text:s/>new<text:s/>government<text:s/></text:span><text:span text:style-name="T128_36">has<text:s/>established<text:s/>itself</text:span><text:span text:style-name="T128_37">,<text:s/>but<text:s/>needs<text:s/>to<text:s/>test<text:s/>ToC<text:s/>assumptions,<text:s/></text:span><text:span text:style-name="T128_38">be<text:s/>adaptive,</text:span><text:span text:style-name="T128_39"><text:s/>and<text:s/>focus<text:s/>further<text:s/>on<text:s/>intermediary<text:s/>steps.</text:span></text:p>
        <text:p text:style-name="P129"/>
        <text:p text:style-name="P130"><draw:frame svg:x="0cm" svg:y="0cm" svg:width="15.928cm" svg:height="8.996cm" draw:style-name="FR1" text:anchor-type="as-char" draw:z-index="0"><draw:image xlink:href="Pictures/image1.png" xlink:type="simple" xlink:show="embed" xlink:actuate="onLoad"/></draw:frame></text:p>
        <text:p text:style-name="P131"/>
        <text:p text:style-name="P132"/>
        <text:p text:style-name="P133"><text:span text:style-name="T133_1">Describe<text:s/>where<text:s/>the<text:s/>programme<text:s/>is<text:s/>on/off<text:s/>track<text:s/>to<text:s/>contribute<text:s/>to<text:s/>the<text:s/>expected<text:s/>outcomes<text:s/>and<text:s/>impact.<text:s/>What<text:s/>action<text:s/>is<text:s/>planned<text:s/>in<text:s/></text:span><text:span text:style-name="T133_2">the<text:s/>year<text:s/>ahead?</text:span><text:span text:style-name="T133_3"><text:s/></text:span></text:p>
        <text:p text:style-name="P134"/>
        <text:p text:style-name="P135"><text:span text:style-name="T135_1">The<text:s/>programme<text:s/>is<text:s/>on<text:s/>track<text:s/>in<text:s/>relation<text:s/>to<text:s/>output<text:s/>delivery<text:s/>and<text:s/>some<text:s/>intermediary<text:s/>steps<text:s/>to<text:s/>outcomes</text:span><text:span text:style-name="T135_2">,<text:s/>but<text:s/>only<text:s/>partially<text:s/>on<text:s/>track<text:s/>for<text:s/>achieving<text:s/>intended<text:s/>outcomes<text:s/>and<text:s/>impact.<text:s/></text:span><text:span text:style-name="T135_3">Targets<text:s/></text:span><text:span text:style-name="T135_4">have<text:s/>been</text:span><text:span text:style-name="T135_5"><text:s/>revised<text:s/>down<text:s/>to<text:s/>reflect<text:s/>reduced<text:s/>ODA</text:span><text:span text:style-name="T135_6"><text:s/>and<text:s/>early<text:s/>programme<text:s/>closure<text:s/>in<text:s/>2027</text:span><text:span text:style-name="T135_7">.<text:s/></text:span></text:p>
        <text:p text:style-name="P136"/>
        <text:p text:style-name="P137"><text:span text:style-name="T137_1">National<text:s/>Green<text:s/>Growth</text:span><text:span text:style-name="T137_2"><text:s/>is<text:s/>supporting<text:s/>the<text:s/>investment<text:s/>ecosystem</text:span><text:span text:style-name="T137_3">,<text:s/>centred<text:s/>around<text:s/>OIBN</text:span><text:span text:style-name="T137_4">,<text:s/></text:span><text:span text:style-name="T137_5">and<text:s/>the<text:s/>locus<text:s/>of<text:s/>foreign<text:s/>investment<text:s/>in<text:s/>the<text:s/>coming<text:s/>years<text:s/>is<text:s/>expected<text:s/>to<text:s/>be<text:s/>in<text:s/></text:span><text:span text:style-name="T137_6">the<text:s/></text:span><text:span text:style-name="T137_7">hydropower<text:s/>and<text:s/>electricity<text:s/>sector,<text:s/>hence<text:s/>the<text:s/>focus<text:s/>of<text:s/>working<text:s/>with<text:s/>ERC.<text:s/>However,<text:s/>in<text:s/></text:span><text:span text:style-name="T137_8">the<text:s/>short-</text:span><text:span text:style-name="T137_9">term,<text:s/>these<text:s/>initiatives<text:s/>are<text:s/>unlikely<text:s/>to<text:s/>amount<text:s/>into<text:s/>an<text:s/>FDI<text:s/>attracting<text:s/>ecosystem.<text:s/>Both<text:s/></text:span><text:span text:style-name="T137_10">OIBN<text:s/>and<text:s/>ERC</text:span><text:span text:style-name="T137_11"><text:s/>despite<text:s/>their<text:s/>importance<text:s/>have<text:s/>political<text:s/>economy<text:s/>bottlenecks<text:s/>that<text:s/>sit<text:s/>outside<text:s/>of<text:s/>their<text:s/>institutional<text:s/>control.<text:s/></text:span><text:span text:style-name="T137_12">OIBN</text:span><text:span text:style-name="T137_13">’s<text:s/>success<text:s/>relies<text:s/>on<text:s/></text:span><text:span text:style-name="T137_14">a<text:s/></text:span><text:span text:style-name="T137_15">strong<text:s/>Prime<text:s/>Minsiter’s<text:s/>Office<text:s/></text:span><text:span text:style-name="T137_16">to<text:s/>support<text:s/>coordination<text:s/>(which<text:s/></text:span><text:span text:style-name="T137_17">going<text:s/>forward<text:s/></text:span><text:span text:style-name="T137_18">is<text:s/>now<text:s/>likely)<text:s/>and<text:s/>acceptance<text:s/></text:span><text:span text:style-name="T137_19">of<text:s/>other<text:s/>line<text:s/>ministries</text:span><text:span text:style-name="T137_20">,<text:s/>as<text:s/>well<text:s/>as<text:s/>addressing<text:s/>overlapping<text:s/>legal<text:s/>approval<text:s/>mandates.</text:span><text:span text:style-name="T137_21"><text:s/>These<text:s/>factors<text:s/>have<text:s/>held<text:s/>back<text:s/>OIBN’s<text:s/></text:span><text:span text:style-name="T137_22">HR<text:s/>and<text:s/>financial<text:s/>autonomy<text:s/>required<text:s/>for<text:s/>operation.<text:s/></text:span><text:span text:style-name="T137_23">ERC</text:span><text:span text:style-name="T137_24"><text:s/>sits<text:s/>in<text:s/>a<text:s/>comple</text:span><text:span text:style-name="T137_25">x</text:span><text:span text:style-name="T137_26"><text:s/>sector<text:s/></text:span><text:span text:style-name="T137_27">between<text:s/>private<text:s/>power<text:s/>producers,<text:s/>a</text:span><text:span text:style-name="T137_28"><text:s/></text:span><text:span text:style-name="T137_29">utility<text:s/>and<text:s/>grid<text:s/>developer<text:s/>that<text:s/>is<text:s/>not<text:s/>unbundled</text:span><text:span text:style-name="T137_30">,<text:s/>demand<text:s/></text:span><text:span text:style-name="T137_31">risks</text:span><text:span text:style-name="T137_32">.<text:s/></text:span><text:span text:style-name="T137_33">Overall,<text:s/>lack<text:s/>of<text:s/>approvals<text:s/>and<text:s/>challenges<text:s/>on<text:s/>institutional<text:s/>autonomy,<text:s/>means<text:s/>the<text:s/>next<text:s/>year<text:s/></text:span><text:span text:style-name="T137_34">should<text:s/>focus<text:s/></text:span><text:span text:style-name="T137_35">on<text:s/>cross-cutting<text:s/>interventions,<text:s/>building<text:s/>coalitions<text:s/></text:span><text:span text:style-name="T137_36">across<text:s/>government<text:s/>and<text:s/>private<text:s/>sector,<text:s/>and<text:s/>even<text:s/>more<text:s/>than<text:s/>before<text:s/>work</text:span><text:span text:style-name="T137_37">ing<text:s/>in<text:s/>a<text:s/>way<text:s/>that<text:s/>considers</text:span><text:span text:style-name="T137_38"><text:s/>power,<text:s/>capabilit</text:span><text:span text:style-name="T137_39">y,<text:s/></text:span><text:span text:style-name="T137_40">and<text:s/>interests.<text:s/></text:span></text:p>
        <text:p text:style-name="P138"/>
        <text:p text:style-name="P139"><text:span text:style-name="T139_1">Green<text:s/>Cities<text:s/></text:span><text:span text:style-name="T139_2">started</text:span><text:span text:style-name="T139_3"><text:s/>from<text:s/>a<text:s/>low<text:s/>base<text:s/>of<text:s/>sub-national<text:s/>project<text:s/></text:span><text:span text:style-name="T139_4">investment<text:s/></text:span><text:span text:style-name="T139_5">readiness,<text:s/>including<text:s/></text:span><text:span text:style-name="T139_6">building<text:s/>capacity<text:s/>on<text:s/>PPPs</text:span><text:span text:style-name="T139_7"><text:s/>(the<text:s/>latter<text:s/>can<text:s/>be<text:s/>supported<text:s/>via<text:s/>OIBN).<text:s/></text:span><text:span text:style-name="T139_8">The<text:s/>cluster<text:s/>mechanism<text:s/></text:span><text:span text:style-name="T139_9">offer</text:span><text:span text:style-name="T139_10">s</text:span><text:span text:style-name="T139_11"><text:s/>a<text:s/>viable<text:s/>example<text:s/>of<text:s/>possibilities.<text:s/></text:span><text:span text:style-name="T139_12">The<text:s/>challenge</text:span><text:span text:style-name="T139_13"><text:s/>is<text:s/>converting<text:s/></text:span><text:span text:style-name="T139_14">early<text:s/>stage<text:s/>work<text:s/>into<text:s/>bankable<text:s/>and<text:s/>financially<text:s/>closed<text:s/>projects,<text:s/>in<text:s/>a<text:s/>context<text:s/></text:span><text:span text:style-name="T139_15">of<text:s/></text:span><text:span text:style-name="T139_16">a<text:s/></text:span><text:span text:style-name="T139_17">wide-range<text:s/>of<text:s/>small<text:s/>competing<text:s/>projects<text:s/>and<text:s/>lack<text:s/>of<text:s/>structured<text:s/>infrastructure<text:s/>coordination<text:s/>and<text:s/>prioritisation</text:span><text:span text:style-name="T139_18">,<text:s/>as<text:s/>well<text:s/></text:span><text:span text:style-name="T139_19">difficulty<text:s/>in<text:s/></text:span><text:span text:style-name="T139_20">identifying<text:s/>and<text:s/>enabling<text:s/>collaboration<text:s/>with<text:s/>private<text:s/>sector<text:s/>players.<text:s/></text:span><text:span text:style-name="T139_21">GGN<text:s/>has<text:s/>begun<text:s/>working<text:s/>with<text:s/></text:span><text:span text:style-name="T139_22">government<text:s/>institutions</text:span><text:span text:style-name="T139_23">,</text:span><text:span text:style-name="T139_24"><text:s/>such<text:s/>as<text:s/></text:span><text:span text:style-name="T139_25">TDF</text:span><text:span text:style-name="T139_26">,<text:s/></text:span><text:span text:style-name="T139_27">which<text:s/>is<text:s/>likely<text:s/>to<text:s/>be<text:s/>the<text:s/>most<text:s/>sustainable<text:s/>route<text:s/>to<text:s/></text:span><text:span text:style-name="T139_28">green<text:s/>city<text:s/>and<text:s/>city<text:s/>corridor<text:s/>growth</text:span><text:span text:style-name="T139_29">,<text:s/>as<text:s/>well<text:s/>as<text:s/>the<text:s/>MDBs.</text:span></text:p>
        <text:p text:style-name="P140"/>
        <text:p text:style-name="P141"><text:span text:style-name="T141_1">In<text:s/>the<text:s/>financial<text:s/>sector<text:s/>deepening<text:s/>component,<text:s/>the<text:s/>approach<text:s/>to<text:s/>reduc</text:span><text:span text:style-name="T141_2">ing</text:span><text:span text:style-name="T141_3"><text:s/>the<text:s/>cost<text:s/>and<text:s/>risks<text:s/>associated<text:s/>with<text:s/></text:span><text:span text:style-name="T141_4">international<text:s/>capital<text:s/>is<text:s/>being<text:s/>delivered<text:s/>through<text:s/>several</text:span><text:span text:style-name="T141_5"><text:s/>separate</text:span><text:span text:style-name="T141_6"><text:s/>interventions</text:span><text:span text:style-name="T141_7">,<text:s/>and<text:s/>GGN<text:s/></text:span><text:span text:style-name="T141_8">now<text:s/>has<text:s/>a<text:s/>good<text:s/>reputation<text:s/>in<text:s/>this</text:span><text:span text:style-name="T141_9"><text:s/>sector,<text:s/>with<text:s/>significant<text:s/>demand<text:s/>and</text:span><text:span text:style-name="T141_10"><text:s/>access</text:span><text:span text:style-name="T141_11">.</text:span><text:span text:style-name="T141_12"><text:s/>Timing</text:span><text:span text:style-name="T141_13"><text:s/></text:span><text:span text:style-name="T141_14">has<text:s/>unfortunately<text:s/>coincided<text:s/>with<text:s/></text:span><text:span text:style-name="T141_15">a<text:s/>domestic<text:s/>capital<text:s/>glut</text:span><text:span text:style-name="T141_16"><text:s/>and<text:s/>low<text:s/>domestic<text:s/>interest<text:s/>rates</text:span><text:span text:style-name="T141_17">,</text:span><text:span text:style-name="T141_18"><text:s/>making<text:s/>international<text:s/>capital<text:s/>unappealing,<text:s/></text:span><text:span text:style-name="T141_19">along<text:s/>with<text:s/></text:span><text:span text:style-name="T141_20">reductions<text:s/>in<text:s/>ODA<text:s/>and<text:s/>climate<text:s/>finance.<text:s/>Th</text:span><text:span text:style-name="T141_21">is</text:span><text:span text:style-name="T141_22"><text:s/></text:span><text:span text:style-name="T141_23">context<text:s/>has<text:s/>contributed<text:s/>to<text:s/>lagging<text:s/>outcomes,<text:s/>although<text:s/>these<text:s/>are<text:s/>still<text:s/>plausible</text:span><text:span text:style-name="T141_24">,<text:s/></text:span><text:span text:style-name="T141_25">and<text:s/>a<text:s/>pivot<text:s/>to<text:s/>harnessing<text:s/>greater<text:s/>domestic<text:s/>investment<text:s/></text:span><text:span text:style-name="T141_26">(alternative<text:s/>finance,<text:s/>state-owned<text:s/>banks,<text:s/>pension<text:s/>funds,<text:s/>syndicated<text:s/>loans)</text:span><text:span text:style-name="T141_27"><text:s/>blended<text:s/>with<text:s/>MDB<text:s/></text:span><text:span text:style-name="T141_28">support,<text:s/>is<text:s/>sensible.<text:s/></text:span><text:span text:style-name="T141_29"><text:s/></text:span><text:span text:style-name="T141_30">H-GRIF<text:s/>has<text:s/>made<text:s/>strong<text:s/>progress,<text:s/>but<text:s/>the<text:s/>binding<text:s/>constraint<text:s/></text:span><text:span text:style-name="T141_31">remains<text:s/>the<text:s/></text:span><text:span text:style-name="T141_32">relatively<text:s/>high<text:s/>cost<text:s/>of<text:s/></text:span><text:span text:style-name="T141_33">international<text:s/></text:span><text:span text:style-name="T141_34">DFI<text:s/></text:span><text:span text:style-name="T141_35">capital.<text:s/></text:span><text:span text:style-name="T141_36">The<text:s/>NEA<text:s/>bond</text:span><text:span text:style-name="T141_37">s<text:s/></text:span><text:span text:style-name="T141_38">Cabinet<text:s/>approval<text:s/>(</text:span><text:span text:style-name="T141_39">but<text:s/>subsequent</text:span><text:span text:style-name="T141_40">ly</text:span><text:span text:style-name="T141_41"><text:s/>paused)</text:span><text:span text:style-name="T141_42"><text:s/>and<text:s/>related<text:s/>policy<text:s/>changes,<text:s/></text:span><text:span text:style-name="T141_43">show<text:s/></text:span><text:span text:style-name="T141_44">progress<text:s/>at<text:s/>outcome<text:s/>level<text:s/>is<text:s/>achievable</text:span><text:span text:style-name="T141_45">.</text:span></text:p>
        <text:p text:style-name="P142"/>
        <text:p text:style-name="P143"><text:span text:style-name="T143_1">Justify<text:s/>whether<text:s/>the<text:s/>programme<text:s/>should<text:s/>continue,<text:s/>based<text:s/>on<text:s/>its<text:s/>own<text:s/>merits<text:s/>and<text:s/>in<text:s/>the<text:s/>context<text:s/>of<text:s/>the<text:s/>wider<text:s/>portfolio</text:span></text:p>
        <text:p text:style-name="P144"/>
        <text:p text:style-name="P145"><text:span text:style-name="T145_1">GGN</text:span><text:span text:style-name="T145_2"><text:s/>should<text:s/>continue<text:s/>based<text:s/></text:span><text:span text:style-name="T145_3">on</text:span><text:span text:style-name="T145_4"><text:s/>its<text:s/>own<text:s/>merits</text:span><text:span text:style-name="T145_5">,<text:s/>and<text:s/>in<text:s/>the<text:s/>context<text:s/>of<text:s/>shifting<text:s/>UK<text:s/>priorities<text:s/>in<text:s/>Nepal<text:s/>with<text:s/></text:span><text:span text:style-name="T145_6">the</text:span><text:span text:style-name="T145_7"><text:s/>increased<text:s/>focus<text:s/>on<text:s/>sustainable<text:s/>finance</text:span><text:span text:style-name="T145_8"><text:s/>and<text:s/>EIP.</text:span><text:span text:style-name="T145_9"><text:s/></text:span><text:span text:style-name="T145_10">GGN<text:s/></text:span><text:span text:style-name="T145_11">is<text:s/>making<text:s/>a<text:s/>strong<text:s/>contribution<text:s/>to<text:s/>the<text:s/>Embassy’s<text:s/>objectives</text:span><text:span text:style-name="T145_12">.</text:span><text:span text:style-name="T145_13"><text:s/></text:span><text:span text:style-name="T145_14">GGN<text:s/>continues<text:s/>to<text:s/>work<text:s/>on<text:s/>real<text:s/>structural<text:s/>constraints<text:s/>in<text:s/>Nepal’s<text:s/>economy</text:span><text:span text:style-name="T145_15"><text:s/>and<text:s/>has<text:s/>generated<text:s/>evidence<text:s/>of<text:s/>traction<text:s/>across<text:s/>the<text:s/>three<text:s/>components.<text:s/></text:span><text:span text:style-name="T145_16">Closing<text:s/>the<text:s/>programme<text:s/>abruptly<text:s/></text:span><text:span text:style-name="T145_17">would<text:s/>risk<text:s/>losing<text:s/>value<text:s/>embedded<text:s/>in<text:s/></text:span><text:span text:style-name="T145_18">several</text:span><text:span text:style-name="T145_19"><text:s/>promising<text:s/>workstreams<text:s/>that<text:s/>relate<text:s/>to<text:s/>the<text:s/>evolving<text:s/></text:span><text:span text:style-name="T145_20">Embassy<text:s/></text:span><text:span text:style-name="T145_21">portfolio</text:span><text:span text:style-name="T145_22">,<text:s/></text:span><text:span text:style-name="T145_23">but<text:s/>GGN<text:s/>needs<text:s/>a<text:s/>sharper<text:s/>focus<text:s/>on<text:s/>sustainability<text:s/>given<text:s/>early<text:s/>closure<text:s/>in<text:s/>2027.</text:span></text:p>
        <text:p text:style-name="P146"/>
        <text:p text:style-name="P147"><text:span text:style-name="T147_1">GGN<text:s/>needs<text:s/></text:span><text:span text:style-name="T147_2">to<text:s/></text:span><text:span text:style-name="T147_3">place<text:s/>even<text:s/>greater<text:s/>emphasis<text:s/>on<text:s/>are</text:span><text:span text:style-name="T147_4">as<text:s/>of<text:s/>comparative<text:s/>advantage</text:span><text:span text:style-name="T147_5">,<text:s/>on<text:s/>the<text:s/>most<text:s/>tractable<text:s/>and<text:s/>relevant<text:s/></text:span><text:span text:style-name="T147_6">workstreams</text:span><text:span text:style-name="T147_7">,<text:s/>on<text:s/>partnerships</text:span><text:span text:style-name="T147_8"><text:s/></text:span><text:span text:style-name="T147_9">(</text:span><text:span text:style-name="T147_10">e.g.<text:s/></text:span><text:span text:style-name="T147_11">MDBs,<text:s/></text:span><text:span text:style-name="T147_12">TDF</text:span><text:span text:style-name="T147_13">,<text:s/>Line<text:s/>Ministries,<text:s/>and<text:s/>DFIs)</text:span><text:span text:style-name="T147_14">,<text:s/></text:span><text:span text:style-name="T147_15">and<text:s/>be<text:s/></text:span><text:span text:style-name="T147_16">clearer<text:s/>on<text:s/>what<text:s/>constitutes<text:s/>substantive<text:s/>progress</text:span><text:span text:style-name="T147_17">.</text:span><text:span text:style-name="T147_18"><text:s/>GGN<text:s/>will<text:s/>need<text:s/>to<text:s/>pivot<text:s/>from<text:s/>spreading<text:s/>bets<text:s/>through<text:s/>high<text:s/>volumes<text:s/>of<text:s/>necessary<text:s/>technical<text:s/>products</text:span><text:span text:style-name="T147_19">,<text:s/>to<text:s/></text:span><text:span text:style-name="T147_20">building<text:s/>coalitions<text:s/>for<text:s/>change,<text:s/></text:span><text:span text:style-name="T147_21">embedding<text:s/>reforms</text:span><text:span text:style-name="T147_22">,<text:s/>advancing<text:s/>a<text:s/>limited<text:s/>set<text:s/>of<text:s/>high-value<text:s/>transactions,<text:s/>and<text:s/>leav</text:span><text:span text:style-name="T147_23">ing<text:s/></text:span><text:span text:style-name="T147_24">a<text:s/>stronger<text:s/>institutional<text:s/>syste</text:span><text:span text:style-name="T147_25">m.<text:s/>The<text:s/>latter<text:s/>means<text:s/>shifting<text:s/>from<text:s/>overly<text:s/>focusing<text:s/>on<text:s/>OIBN,<text:s/>ERC,<text:s/>sub-national<text:s/>projects<text:s/>without<text:s/>policy<text:s/>spillovers,<text:s/>and<text:s/></text:span><text:span text:style-name="T147_26">overly<text:s/>ambitious<text:s/>financial<text:s/>mechanisms,<text:s/>to<text:s/>the<text:s/>wider<text:s/>investment<text:s/>ecosystem,<text:s/>energy<text:s/>and<text:s/>capital<text:s/>market</text:span><text:span text:style-name="T147_27"><text:s/>bottlenecks</text:span><text:span text:style-name="T147_28">,<text:s/>and<text:s/></text:span><text:span text:style-name="T147_29">integrated<text:s/>and<text:s/>resilient<text:s/>infrastructure<text:s/>planning<text:s/>and<text:s/>implementation.<text:s/></text:span><text:span text:style-name="T147_30">GGN<text:s/>needs<text:s/>to<text:s/>strongly<text:s/>engage<text:s/>with<text:s/>the<text:s/>new<text:s/>government<text:s/>priorities<text:s/>that<text:s/>can<text:s/></text:span><text:span text:style-name="T147_31">support<text:s/>wider<text:s/>sustainable<text:s/>finance<text:s/>objectives</text:span><text:span text:style-name="T147_32"><text:s/>e.g.<text:s/>alternative<text:s/>finance,<text:s/>foreign<text:s/>currency<text:s/>hedging</text:span><text:span text:style-name="T147_33">,<text:s/></text:span><text:span text:style-name="T147_34">and<text:s/>integrated<text:s/>planning</text:span><text:span text:style-name="T147_35">,<text:s/>as<text:s/>well<text:s/>as<text:s/>being<text:s/>a<text:s/>platform<text:s/>for<text:s/>wider<text:s/>Embassy<text:s/>priorities<text:s/>within<text:s/>the<text:s/>scope<text:s/>of<text:s/>the<text:s/>Business<text:s/>Case.</text:span></text:p>
        <text:p text:style-name="P148"/>
        <text:p text:style-name="P149"><text:span text:style-name="T149_1">Overall,<text:s/>GGN<text:s/></text:span><text:span text:style-name="T149_2">has<text:s/>delivered<text:s/>good<text:s/>value-for-money<text:s/>at<text:s/>the<text:s/>output<text:s/>level,<text:s/>with<text:s/></text:span><text:span text:style-name="T149_3">a<text:s/>mixture<text:s/>of<text:s/>external<text:s/>conte</text:span><text:span text:style-name="T149_4">xt<text:s/>changes,<text:s/></text:span><text:span text:style-name="T149_5">existing<text:s/>political<text:s/>economy<text:s/>constraints,<text:s/>and<text:s/>the<text:s/>stage<text:s/>of<text:s/>the<text:s/>programme<text:s/>in<text:s/>its<text:s/>lifecycle</text:span><text:span text:style-name="T149_6"><text:s/>-<text:s/></text:span><text:span text:style-name="T149_7">all<text:s/></text:span><text:span text:style-name="T149_8">holding<text:s/>back<text:s/></text:span><text:span text:style-name="T149_9">significant<text:s/>progress<text:s/>at<text:s/>outcome<text:s/>level.</text:span><text:span text:style-name="T149_10"><text:s/></text:span><text:span text:style-name="T149_11">Meeting<text:s/>the<text:s/>recommendations<text:s/>in<text:s/>this<text:s/>Annual<text:s/>Review,<text:s/>including<text:s/>the<text:s/>intermediary<text:s/>steps<text:s/>above,<text:s/>will</text:span><text:span text:style-name="T149_12"><text:s/>give<text:s/>GGN<text:s/>a<text:s/>good<text:s/>chance<text:s/>of<text:s/></text:span><text:span text:style-name="T149_13">having</text:span><text:span text:style-name="T149_14"><text:s/>strong<text:s/>impact.</text:span><text:span text:style-name="T149_15"><text:s/></text:span></text:p>
        <text:p text:style-name="P150"/>
        <text:p text:style-name="P151"/>
        <text:p text:style-name="P152"/>
        <text:p text:style-name="P153"/>
        <text:p text:style-name="P154"/>
        <text:p text:style-name="P155"/>
        <text:p text:style-name="P156"/>
        <text:p text:style-name="P157"/>
        <text:p text:style-name="P158"/>
        <text:p text:style-name="P159"/>
        <text:p text:style-name="P160"/>
        <text:p text:style-name="P161"/>
        <text:p text:style-name="P162"/>
        <text:p text:style-name="P163"/>
        <text:p text:style-name="P164"/>
        <text:p text:style-name="P165"/>
        <text:p text:style-name="P166"/>
        <text:p text:style-name="P167"/>
        <text:p text:style-name="P168"/>
        <text:p text:style-name="P169"/>
        <text:p text:style-name="P170"/>
        <text:p text:style-name="P171"/>
        <text:h text:style-name="P172" text:outline-level="2"><text:span text:style-name="T172_1">C.<text:s/>DETAILED<text:s/>OUTPUT<text:s/>SCORING</text:span></text:h>
        <text:p text:style-name="P173"/>
        <table:table table:style-name="Table4">
          <table:table-column table:style-name="Column15"/>
          <table:table-column table:style-name="Column16"/>
          <table:table-column table:style-name="Column17"/>
          <table:table-column table:style-name="Column18"/>
          <table:table-column table:style-name="Column19"/>
          <table:table-row table:style-name="Row9">
            <table:table-cell table:style-name="Cell38">
              <text:p text:style-name="P174"><text:span text:style-name="T174_1">Output<text:s/>Title<text:s/></text:span></text:p>
            </table:table-cell>
            <table:table-cell table:style-name="Cell39" table:number-columns-spanned="4">
              <text:p text:style-name="P175"><text:span text:style-name="T175_1">National<text:s/>Green<text:s/>Growth<text:s/>(NGG)</text:span></text:p>
            </table:table-cell>
            <table:covered-table-cell/>
            <table:covered-table-cell/>
            <table:covered-table-cell/>
          </table:table-row>
          <table:table-row table:style-name="Row10">
            <table:table-cell table:style-name="Cell40" table:number-columns-spanned="2">
              <text:p text:style-name="P176"><text:span text:style-name="T176_1">Output<text:s/>number:<text:s/></text:span></text:p>
            </table:table-cell>
            <table:covered-table-cell/>
            <table:table-cell table:style-name="Cell41">
              <text:p text:style-name="P177"><text:span text:style-name="T177_1">1</text:span></text:p>
            </table:table-cell>
            <table:table-cell table:style-name="Cell42">
              <text:p text:style-name="P178"><text:span text:style-name="T178_1">Output<text:s/>Score:<text:s/></text:span></text:p>
            </table:table-cell>
            <table:table-cell table:style-name="Cell43">
              <text:p text:style-name="P179"><text:span text:style-name="T179_1">A</text:span></text:p>
            </table:table-cell>
          </table:table-row>
          <table:table-row table:style-name="Row11">
            <table:table-cell table:style-name="Cell44" table:number-columns-spanned="2">
              <text:p text:style-name="P180"><text:span text:style-name="T180_1">Impact<text:s/>weighting<text:s/>(%):<text:s text:c="2"/></text:span></text:p>
            </table:table-cell>
            <table:covered-table-cell/>
            <table:table-cell table:style-name="Cell45">
              <text:p text:style-name="P181"><text:span text:style-name="T181_1">50%</text:span></text:p>
            </table:table-cell>
            <table:table-cell table:style-name="Cell46">
              <text:p text:style-name="P182"><text:span text:style-name="T182_1">Weighting<text:s/>revised<text:s/>since<text:s/>last<text:s/>AR?<text:s/></text:span></text:p>
            </table:table-cell>
            <table:table-cell table:style-name="Cell47">
              <text:p text:style-name="P183"><text:span text:style-name="T183_1">No</text:span></text:p>
            </table:table-cell>
          </table:table-row>
        </table:table>
        <text:p text:style-name="P184"/>
        <table:table table:style-name="Table5">
          <table:table-column table:style-name="Column20"/>
          <table:table-column table:style-name="Column21"/>
          <table:table-column table:style-name="Column22"/>
          <table:table-header-rows>
            <table:table-row table:style-name="Row12">
              <table:table-cell table:style-name="Cell48">
                <text:p text:style-name="P185"><text:span text:style-name="T185_1">Indicator(s)</text:span></text:p>
              </table:table-cell>
              <table:table-cell table:style-name="Cell49">
                <text:p text:style-name="P186"><text:span text:style-name="T186_1">Milestone(s)<text:s/>for<text:s/>this<text:s/>review</text:span></text:p>
              </table:table-cell>
              <table:table-cell table:style-name="Cell50">
                <text:p text:style-name="P187"><text:span text:style-name="T187_1">P</text:span><text:span text:style-name="T187_2">r</text:span><text:span text:style-name="T187_3">ogress<text:s/></text:span></text:p>
              </table:table-cell>
            </table:table-row>
          </table:table-header-rows>
          <table:table-row table:style-name="Row13">
            <table:table-cell table:style-name="Cell51">
              <text:p text:style-name="P188"><text:span text:style-name="T188_1">Output<text:s/>indicator<text:s/>C1.2.1:<text:s/></text:span><text:span text:style-name="T188_2">The<text:s/>number<text:s/>of<text:s/>green<text:s/>investment<text:s/>policies,<text:s/>laws,<text:s/>regulations,<text:s/>amendments,<text:s/>guidelines<text:s/>developed<text:s/>(ICF<text:s/>TA<text:s/></text:span><text:span text:style-name="T188_3">Key<text:s/>Performance<text:s/>Indicator<text:s/>[</text:span><text:span text:style-name="T188_4">KPI</text:span><text:span text:style-name="T188_5">]</text:span><text:span text:style-name="T188_6"><text:s/>3)</text:span></text:p>
            </table:table-cell>
            <table:table-cell table:style-name="Cell52">
              <text:list text:style-name="LS2" xml:id="list18">
                <text:list-item>
                  <text:p text:style-name="P189"><text:span text:style-name="T189_1">At<text:s/>least<text:s/>3<text:s/>policy<text:s/>interventions<text:s/>co-created<text:s/>with<text:s/></text:span><text:span text:style-name="T189_2">O</text:span><text:span text:style-name="T189_3">IBN,<text:s/>and<text:s/>relevant<text:s/>agencies<text:s/>based<text:s/>on<text:s/>evidence<text:s/>generated<text:s/>on<text:s/>key<text:s/>constraints<text:s/>in<text:s/>facilitating<text:s/>green<text:s/>PPP<text:s/>projects<text:s/>and<text:s/>to<text:s/>attract<text:s/>private<text:s/>investment,<text:s/>approved<text:s/>by<text:s/></text:span><text:span text:style-name="T189_4">O</text:span><text:span text:style-name="T189_5">IBN<text:s/>&amp;<text:s/>relevant<text:s/>agencies.</text:span></text:p>
                </text:list-item>
              </text:list>
              <text:list text:style-name="LS12" xml:id="list19">
                <text:list-item>
                  <text:p text:style-name="P190"><text:span text:style-name="T190_1">V</text:span><text:span text:style-name="T190_2">iability<text:s/>Gap<text:s/>Fund<text:s/>(VGF)<text:s/>guidelines<text:s/>for<text:s/></text:span><text:span text:style-name="T190_3">O</text:span><text:span text:style-name="T190_4">IBN<text:s/>to<text:s/>attract<text:s/>private<text:s/>investment<text:s/>in<text:s/>projects<text:s/>that<text:s/>are<text:s/>not<text:s/>necessarily<text:s/>financially<text:s/>viable</text:span><text:span text:style-name="T190_5">.</text:span></text:p>
                </text:list-item>
                <text:list-item>
                  <text:p text:style-name="P191"><text:span text:style-name="T191_1">Land<text:s/>Acquisition<text:s/>Fund<text:s/>Guidelines<text:s/>for<text:s/></text:span><text:span text:style-name="T191_2">O</text:span><text:span text:style-name="T191_3">IBN<text:s/>to<text:s/>address<text:s/>land<text:s/>related<text:s/>issues<text:s/>for<text:s/>PPP<text:s/>projects<text:s/></text:span></text:p>
                </text:list-item>
                <text:list-item>
                  <text:p text:style-name="P192"><text:span text:style-name="T192_1">Legal<text:s/>Assessment<text:s/>to<text:s/>evaluate<text:s/>feasibility<text:s/>of<text:s/>implementing<text:s/>PPP<text:s/>model<text:s/>for<text:s/>building<text:s/>power<text:s/>transmission<text:s/>lines<text:s/></text:span><text:span text:style-name="T192_2">with<text:s/>RPGCL</text:span></text:p>
                </text:list-item>
              </text:list>
              <text:p text:style-name="P193"/>
              <text:list text:style-name="LS2" xml:id="list22" text:continue-list="list18">
                <text:list-item>
                  <text:p text:style-name="P194"><text:span text:style-name="T194_1">Intervention<text:s/>for<text:s/>strengthening<text:s/>ERC's<text:s/>position<text:s/>as<text:s/>a<text:s/>regulator<text:s/>in<text:s/>the<text:s/>energy<text:s/>ecosystem<text:s/>designed<text:s/>and<text:s/>at<text:s/>least<text:s/>2<text:s/>technical<text:s/>papers<text:s/>to<text:s/>assist<text:s/>ERC<text:s/>in<text:s/>introducing<text:s/>evidence-based<text:s/>energy<text:s/>policy<text:s/>developed.</text:span></text:p>
                </text:list-item>
              </text:list>
              <text:list text:style-name="LS4" xml:id="list23">
                <text:list-item>
                  <text:p text:style-name="P195"><text:span text:style-name="T195_1">Two<text:s/>technical<text:s/>papers<text:s/>including<text:s/>recommendations<text:s/>submitted<text:s/>to<text:s/>ERC.<text:s/>This<text:s/>includes<text:s/>a)<text:s/>Technical<text:s/>paper<text:s/>on<text:s/>Hydropower<text:s/>Generation<text:s/>Cost<text:s/>Benchmarking<text:s/>Study<text:s/>b)<text:s/>Technical<text:s/>paper<text:s/>on<text:s/>Hydropower<text:s/>Operational<text:s/>Cost<text:s/>Benchmarking<text:s/>Study</text:span></text:p>
                </text:list-item>
                <text:list-item>
                  <text:p text:style-name="P196"><text:span text:style-name="T196_1">One<text:s/>intervention<text:s/>to<text:s/>improve<text:s/>ERC's<text:s/>inter-agency<text:s/>coordination<text:s/>to<text:s/>improve<text:s/>ERC's<text:s/>regulatory<text:s/>functions<text:s/>(Operation<text:s/>and<text:s/>Regulatory<text:s/>Framework</text:span><text:span text:style-name="T196_2"><text:s/>[</text:span><text:span text:style-name="T196_3">ORF</text:span><text:span text:style-name="T196_4">])</text:span></text:p>
                </text:list-item>
              </text:list>
              <text:p text:style-name="P197"/>
              <text:list text:style-name="LS2" xml:id="list25" text:continue-list="list18">
                <text:list-item>
                  <text:p text:style-name="P198"><text:span text:style-name="T198_1">Draft<text:s/></text:span><text:span text:style-name="T198_2">m</text:span><text:span text:style-name="T198_3">odel<text:s/>for<text:s/>PPP<text:s/>project<text:s/>structuring<text:s/>guidelines<text:s/>developed<text:s/>and<text:s/>shared<text:s/>with<text:s/>provincial<text:s/>governments<text:s/>to<text:s/>improve<text:s/>PPP<text:s/>framework<text:s/>in<text:s/>provinces<text:s/>through<text:s/>OIBN<text:s/>Centre<text:s/>of<text:s/>Excellence<text:s/>(CoE)<text:s/>to<text:s/>create<text:s/>a<text:s/>conducive<text:s/>PPP<text:s/>ecosystem.</text:span></text:p>
                </text:list-item>
              </text:list>
            </table:table-cell>
            <table:table-cell table:style-name="Cell53">
              <text:p text:style-name="P199"><text:span text:style-name="T199_1">Overall:<text:s/>Met<text:s/>expectations<text:s/></text:span></text:p>
              <text:p text:style-name="P200"><text:span text:style-name="T200_1">A.<text:s/></text:span><text:span text:style-name="T200_2">Met<text:s/>expectations</text:span></text:p>
              <text:p text:style-name="P201"><text:span text:style-name="T201_1">The<text:s/>three<text:s/>identified<text:s/>policy<text:s/>interventions<text:s/>were<text:s/>co</text:span><text:span text:style-name="T201_2">‑created<text:s/>through<text:s/>close<text:s/>consultation<text:s/>and<text:s/>with<text:s/>substantive<text:s/>inputs<text:s/>from<text:s/>OIBN<text:s/>and<text:s/>the<text:s text:c="2"/>RPGCL.<text:s/>These<text:s/>were<text:s/>consulted<text:s/>heavily<text:s/>across<text:s/>government,<text:s/>have<text:s/>reach<text:s/>final<text:s/>draft<text:s/>stage,<text:s/>and<text:s/>have<text:s/>been<text:s/>submitted<text:s/>to<text:s/>OIBN<text:s/>and<text:s/>RPGCL<text:s/>with<text:s/>their<text:s/>thanks.</text:span></text:p>
              <text:p text:style-name="P202"/>
              <text:p text:style-name="P203"/>
              <text:p text:style-name="P204"/>
              <text:p text:style-name="P205"/>
              <text:p text:style-name="P206"><text:span text:style-name="T206_1">B.<text:s/></text:span><text:span text:style-name="T206_2">Met<text:s/>expectations</text:span></text:p>
              <text:p text:style-name="P207"><text:span text:style-name="T207_1">i.<text:s/>a)<text:s/>completed,<text:s/>b)<text:s/>in<text:s/>progress<text:s/>and<text:s/>findings<text:s/>will<text:s/>inform<text:s/>planned<text:s/>changes<text:s/>to<text:s/>Power<text:s/>Purchase<text:s/>Agreements<text:s/>(PPA’s)<text:s/>for<text:s/>what<text:s/>happens<text:s/>after<text:s/>the<text:s/>initial<text:s/>concession<text:s/>period<text:s/>of<text:s/>25-30<text:s/>years<text:s/>expired.<text:s/></text:span></text:p>
              <text:p text:style-name="P208"><text:span text:style-name="T208_1">Additional<text:s/>assessment<text:s/>on<text:s/>financial<text:s/>performance<text:s/>of<text:s/>hydropower<text:s/>companies<text:s/>and<text:s/>their<text:s/>stock<text:s/>prices<text:s/>completed.<text:s/>It<text:s/>highlighted<text:s/>systemic<text:s/>risks<text:s/>around<text:s/>overvaluation.</text:span></text:p>
              <text:p text:style-name="P209"><text:span text:style-name="T209_1">ii.<text:s/>An<text:s/>inter-agency<text:s/>(ERC<text:s/>viz<text:s/>NEA,<text:s/>and<text:s/>Ministry<text:s/>of<text:s/>Energy,<text:s/>Water<text:s/>and<text:s/>Irrigation<text:s/>[MoEWRI])<text:s/>coordination<text:s/>mechanism<text:s/>was<text:s/>established,<text:s/>albeit<text:s/>an<text:s/>informal<text:s/>one.<text:s/>Although<text:s/>this<text:s/>was<text:s/>as<text:s/>per<text:s/>the<text:s/>recommendation<text:s/>of<text:s/>ERC<text:s/>and<text:s/>MoeWRI<text:s/>it<text:s/>weakens<text:s/>mechanism<text:s/>sustainability.</text:span></text:p>
              <text:p text:style-name="P210"/>
              <text:list text:style-name="LS20" xml:id="list26">
                <text:list-item>
                  <text:p text:style-name="P211"><text:span text:style-name="T211_1">Moderately<text:s/>did<text:s/>not<text:s/>meet<text:s/>expectations</text:span></text:p>
                </text:list-item>
              </text:list>
              <text:p text:style-name="P212"><text:span text:style-name="T212_1">Detailed<text:s/>model<text:s/>guidelines<text:s/>developed<text:s/>for<text:s/>both<text:s/>solicited<text:s/>and<text:s/>unsolicited<text:s/>project<text:s/>proposals,<text:s/>as<text:s/>well<text:s/>as<text:s/>a<text:s/>project<text:s/>screening<text:s/>manual<text:s/>have<text:s/>been<text:s/>submitted<text:s/>to<text:s/>OIBN.</text:span></text:p>
              <text:p text:style-name="P213"><text:span text:style-name="T213_1">However,<text:s/>these<text:s/>were<text:s/>not<text:s/>shared<text:s/>with<text:s/>provincial<text:s/>government due<text:s/>to<text:s/>restrictions<text:s/>under<text:s/>the<text:s/>election<text:s/>code<text:s/>of<text:s/>conduct<text:s/>during<text:s/>the<text:s/>election<text:s/>period<text:s/>(GGN<text:s/>did<text:s/>support<text:s/>an<text:s/>OIBN-led<text:s/>interaction<text:s/>event<text:s/>on<text:s/>PPP<text:s/>investment<text:s/>promotion<text:s/>at<text:s/>the<text:s/>Koshi<text:s/>Province<text:s/>investment<text:s/>summit).</text:span></text:p>
              <text:p text:style-name="P214"/>
            </table:table-cell>
          </table:table-row>
          <table:table-row table:style-name="Row14">
            <table:table-cell table:style-name="Cell54">
              <text:p text:style-name="P215"><text:span text:style-name="T215_1">Output<text:s/>indicator<text:s/>C1.2.2:<text:s/></text:span><text:span text:style-name="T215_2">OIBN,<text:s/>MDA<text:s/>&amp;<text:s/>Provincial<text:s/>Governments<text:s/>capacities<text:s/>strengthened</text:span><text:span text:style-name="T215_3"><text:s/></text:span><text:span text:style-name="T215_4">&amp;<text:s/>functioning<text:s/>collaboratively<text:s/>for<text:s/>climate<text:s/>smart<text:s/>growth.</text:span><text:span text:style-name="T215_5"><text:s text:c="5"/></text:span></text:p>
            </table:table-cell>
            <table:table-cell table:style-name="Cell55">
              <text:list text:style-name="LS5" xml:id="list27">
                <text:list-item>
                  <text:p text:style-name="P216"><text:span text:style-name="T216_1">6<text:s/>interventions<text:s/>under<text:s/>OIBN<text:s/>Strategic<text:s/>and<text:s/>Business<text:s/>Plan<text:s/>(SB&amp;P)<text:s/>including<text:s/>OIBN<text:s/>Sustainability<text:s/>Plan<text:s/>initiated<text:s/>and<text:s/>5<text:s/>interventions<text:s/>completed,<text:s/>to<text:s/>improve<text:s/></text:span><text:span text:style-name="T216_2">O</text:span><text:span text:style-name="T216_3">IBN's<text:s/>sustainability,<text:s/>capacity<text:s/>for<text:s/>service<text:s/>delivery<text:s/>and<text:s/>knowledge<text:s/>base<text:s/>to<text:s/>act<text:s/>as<text:s/>a<text:s/>nodal<text:s/>PPP<text:s/>and<text:s/>investment<text:s/>promotion<text:s/>agency.<text:s/>These<text:s/>initiatives<text:s/>are:</text:span></text:p>
                </text:list-item>
              </text:list>
              <text:list text:style-name="LS6" xml:id="list28">
                <text:list-item>
                  <text:p text:style-name="P217"><text:span text:style-name="T217_1">OIBN<text:s/>Operations<text:s/>Fund<text:s/>mobilisation<text:s/>guidelines<text:s/>developed<text:s/>and<text:s/>submitted<text:s/>to<text:s/></text:span><text:span text:style-name="T217_2">O</text:span><text:span text:style-name="T217_3">IBN<text:s/>to<text:s/>mobilise<text:s/>funds<text:s/>from<text:s/>different<text:s/>sources<text:s/>for<text:s/>OIBN<text:s/>operations<text:s/>and<text:s/>activities.</text:span></text:p>
                </text:list-item>
                <text:list-item>
                  <text:p text:style-name="P218"><text:span text:style-name="T218_1">Human<text:s/>Resource<text:s/>(HR)<text:s/>rules,<text:s/>Organisational<text:s/>&amp;<text:s/>Management<text:s/>(O&amp;M)<text:s/>survey<text:s/>report,<text:s/>Job<text:s/>Descriptions<text:s/>&amp;<text:s/>Job<text:s/>Specification<text:s/>prepared<text:s/>and<text:s/>submitted<text:s/>to<text:s/>OIBN<text:s/>for<text:s/></text:span><text:span text:style-name="T218_2">O</text:span><text:span text:style-name="T218_3">IBN's<text:s/>HR<text:s/>autonomy.</text:span></text:p>
                </text:list-item>
                <text:list-item>
                  <text:p text:style-name="P219"><text:span text:style-name="T219_1">A<text:s/>national<text:s/>framework,<text:s/>PPP<text:s/>corporate<text:s/>handbook,<text:s/>and<text:s/>PPP<text:s/>project<text:s/>appraisal<text:s/>guidelines<text:s/>prepared<text:s/>and<text:s/>submitted<text:s/>to<text:s/>OIBN<text:s/>for<text:s/>Strengthening<text:s/>OIBN's<text:s/>PPP</text:span><text:span text:style-name="T219_2"><text:s/></text:span><text:span text:style-name="T219_3">CoE.</text:span></text:p>
                </text:list-item>
                <text:list-item>
                  <text:p text:style-name="P220"><text:span text:style-name="T220_1">Standard<text:s/>Operating<text:s/>Procedures<text:s/>(SoPs),<text:s/>operational<text:s/>manuals<text:s/>and<text:s/>digitalisation<text:s/>blueprint<text:s/>prepared<text:s/>and<text:s/>submitted<text:s/>to<text:s/>OIBN<text:s/>for<text:s/>Operationalising<text:s/>and<text:s/>Strengthening<text:s/>OIBN's<text:s/></text:span><text:span text:style-name="T220_2">OSSC</text:span><text:span text:style-name="T220_3">.</text:span></text:p>
                </text:list-item>
                <text:list-item>
                  <text:p text:style-name="P221"><text:span text:style-name="T221_1">Information<text:s/>materials<text:s/>developed<text:s/>and<text:s/>interaction<text:s/>events<text:s/>conducted<text:s/>to<text:s/>improve<text:s/>OIBN's<text:s/>Investment<text:s/>Facilitation<text:s/>and<text:s/>Outreach.</text:span></text:p>
                </text:list-item>
                <text:list-item>
                  <text:p text:style-name="P222"><text:span text:style-name="T222_1">Hybrid<text:s/>Annuity<text:s/>Model<text:s/></text:span><text:span text:style-name="T222_2">(HAM)<text:s/></text:span><text:span text:style-name="T222_3">Guidelines<text:s/>prepared<text:s/>to<text:s/>facilitate<text:s/>innovative<text:s/>financing<text:s/>model<text:s/>in<text:s/>PPP<text:s/>projects<text:s/>pertaining<text:s/>to<text:s/>expressway.</text:span></text:p>
                </text:list-item>
              </text:list>
              <text:list text:style-name="LS5" xml:id="list34" text:continue-list="list27">
                <text:list-item>
                  <text:p text:style-name="P223"><text:span text:style-name="T223_1">Six<text:s/>Capacity<text:s/>building<text:s/>initiatives<text:s/>initiated<text:s/>and<text:s/>at<text:s/>least<text:s/>three<text:s/>completed<text:s/>for<text:s/>enhancing<text:s/>capacity<text:s/>of<text:s/>OIBN<text:s/>and<text:s/>relevant<text:s/>stakeholders.<text:s/>These<text:s/>are:</text:span></text:p>
                </text:list-item>
              </text:list>
              <text:list text:style-name="LS7" xml:id="list35">
                <text:list-item>
                  <text:p text:style-name="P224"><text:span text:style-name="T224_1">3<text:s/>Knowledge<text:s/>sharing<text:s/>session</text:span></text:p>
                </text:list-item>
                <text:list-item>
                  <text:p text:style-name="P225"><text:span text:style-name="T225_1">3<text:s/>Introductory<text:s/>modules<text:s/>from<text:s/>IBN's<text:s/>Capacity<text:s/>Building<text:s/>Plan</text:span></text:p>
                </text:list-item>
              </text:list>
              <text:list text:style-name="LS5" xml:id="list37" text:continue-list="list27">
                <text:list-item>
                  <text:p text:style-name="P226"><text:span text:style-name="T226_1">GGN<text:s/>transition<text:s/>support<text:s/>staff<text:s/>fully<text:s/>mobilised<text:s/>by<text:s/>Q1<text:s/>to<text:s/>create<text:s/>pipeline<text:s/>of<text:s/>investible<text:s/>projects<text:s/>and<text:s/>enable<text:s/>development<text:s/>of<text:s/>projects:</text:span></text:p>
                </text:list-item>
              </text:list>
              <text:list text:style-name="LS8" xml:id="list38">
                <text:list-item>
                  <text:p text:style-name="P227"><text:span text:style-name="T227_1">At<text:s/>least<text:s/>8<text:s/>Embedded<text:s/>full-time<text:s/>staffs</text:span></text:p>
                </text:list-item>
                <text:list-item>
                  <text:p text:style-name="P228"><text:span text:style-name="T228_1">At<text:s/>least<text:s/>10<text:s/>Short-term<text:s/>Thematic<text:s/>drawdown<text:s/>experts</text:span></text:p>
                </text:list-item>
              </text:list>
              <text:list text:style-name="LS5" xml:id="list40" text:continue-list="list27">
                <text:list-item>
                  <text:p text:style-name="P229"><text:span text:style-name="T229_1">At<text:s/>least<text:s/>four<text:s/>bottlenecks<text:s/>related<text:s/>to<text:s/>policy<text:s/>and<text:s/>project<text:s/>development<text:s/>addressed<text:s/>by<text:s/>supporting<text:s/>OIBN<text:s/>and<text:s/></text:span><text:span text:style-name="T229_2">ERC<text:s/></text:span><text:span text:style-name="T229_3">to<text:s/>engage<text:s/>in<text:s/>dialogue<text:s/>and<text:s/>coordinate<text:s/>with<text:s/>Ministry,<text:s/>Department<text:s/>and<text:s/>Agency<text:s/>(MDAs)<text:s/>in<text:s/>industry,<text:s/>energy,<text:s/>transport,<text:s/>communication<text:s/>and<text:s/>relevant<text:s/>sectors.<text:s/>These<text:s/>are:</text:span></text:p>
                </text:list-item>
              </text:list>
              <text:list text:style-name="LS9" xml:id="list41">
                <text:list-item>
                  <text:p text:style-name="P230"><text:span text:style-name="T230_1">Project<text:s/>Review<text:s/>Panel<text:s/>Set<text:s/>up<text:s/>for<text:s/>Arun-</text:span><text:span text:style-name="T230_2">3</text:span></text:p>
                </text:list-item>
                <text:list-item>
                  <text:p text:style-name="P231"><text:span text:style-name="T231_1">PDA<text:s/>negotiation<text:s/>for<text:s/>Muktinath<text:s/>Cable<text:s/>Car</text:span></text:p>
                </text:list-item>
                <text:list-item>
                  <text:p text:style-name="P232"><text:span text:style-name="T232_1">Collaborate<text:s/>with<text:s/>Department<text:s/>of<text:s/>Industry<text:s/>(DOI)<text:s/>on<text:s/>clarifying<text:s/>investment<text:s/>approval<text:s/>mandates</text:span></text:p>
                </text:list-item>
                <text:list-item>
                  <text:p text:style-name="P233"><text:span text:style-name="T233_1">Develop<text:s/>and<text:s/>operationalize<text:s/>for<text:s/>ERC’s:</text:span></text:p>
                </text:list-item>
              </text:list>
              <text:p text:style-name="P234"><text:span text:style-name="T234_1">a)<text:s/>Draft<text:s/>and<text:s/>operationalise<text:s/>Operational<text:s/>and<text:s/>Regulatory<text:s/>Framework</text:span><text:span text:style-name="T234_2"><text:s/>(ORF)</text:span><text:span text:style-name="T234_3"><text:s/>for<text:s/>ERC<text:s/></text:span></text:p>
              <text:p text:style-name="P235"><text:span text:style-name="T235_1">b)<text:s/>Document<text:s/>Management<text:s/>System<text:s/>(DMS)<text:s/>strengthening<text:s/>and<text:s/>regulatory<text:s/>function<text:s/>support<text:s/>to<text:s/>ERC<text:s/>through<text:s/>embedded<text:s/>staff<text:s/></text:span></text:p>
              <text:p text:style-name="P236"><text:span text:style-name="T236_1">c)<text:s/>Draft<text:s/>Strategic<text:s/>&amp;<text:s/>Organizational<text:s/>Development<text:s/>Plan<text:s/>(SOD)<text:s/>for<text:s/>ERC)</text:span></text:p>
            </table:table-cell>
            <table:table-cell table:style-name="Cell56">
              <text:p text:style-name="P237"><text:span text:style-name="T237_1">Overall:<text:s/>Met<text:s/>expectations</text:span></text:p>
              <text:list text:style-name="LS14" xml:id="list45">
                <text:list-item>
                  <text:p text:style-name="P238"><text:span text:style-name="T238_1">Moderately<text:s/>exceeded</text:span><text:span text:style-name="T238_2"><text:s/>expectations</text:span></text:p>
                </text:list-item>
              </text:list>
              <text:p text:style-name="P239"><text:span text:style-name="T239_1">Six<text:s/>initiated<text:s/>and<text:s/>completed<text:s/>through<text:s/>close<text:s/>consultation<text:s/>with<text:s/></text:span><text:span text:style-name="T239_2">OIBN,<text:s/>and</text:span><text:span text:style-name="T239_3"><text:s/>submitted<text:s/>with<text:s/>OIBN’s<text:s/>thanks.<text:s/>Several<text:s/>are<text:s/>progressing<text:s/>towards<text:s/>implementation.<text:s/>These<text:s/>include:</text:span></text:p>
              <text:list text:style-name="LS13" xml:id="list46">
                <text:list-item>
                  <text:p text:style-name="P240"><text:span text:style-name="T240_1">Met.</text:span></text:p>
                </text:list-item>
                <text:list-item>
                  <text:p text:style-name="P241"><text:span text:style-name="T241_1">Met,<text:s/>and<text:s/>additional<text:s/>OIBN<text:s/>Specialised<text:s/>Experts<text:s/>Hiring<text:s/>Guidelines<text:s/>submitted.</text:span></text:p>
                </text:list-item>
                <text:list-item>
                  <text:p text:style-name="P242"><text:span text:style-name="T242_1">Met</text:span></text:p>
                </text:list-item>
                <text:list-item>
                  <text:p text:style-name="P243"><text:span text:style-name="T243_1">Met,<text:s/>and<text:s/>additional<text:s/>OSSC<text:s/>ICT<text:s/>Readiness<text:s/>Report<text:s/>for<text:s/>Line<text:s/>Ministries<text:s/>and<text:s/>OIBN<text:s/>submitted.</text:span></text:p>
                </text:list-item>
                <text:list-item>
                  <text:p text:style-name="P244"><text:span text:style-name="T244_1">OIBN<text:s/>website<text:s/>updated.<text:s/>Technical<text:s/>magazine<text:s/>supported<text:s/>and<text:s/>shared<text:s/>(the<text:s/>OIBN<text:s/>Dispatch),<text:s/>as<text:s/>well<text:s/>as<text:s/>other<text:s/>information<text:s/>materials.<text:s/>Preparation<text:s/>for<text:s/>several<text:s/>investment<text:s/>promotion<text:s/>events<text:s/>supported.</text:span></text:p>
                </text:list-item>
                <text:list-item>
                  <text:p text:style-name="P245"><text:span text:style-name="T245_1">Met,<text:s/>as<text:s/>well<text:s/>as<text:s/>operationalisation<text:s/>roadmap.</text:span></text:p>
                </text:list-item>
              </text:list>
              <text:p text:style-name="P246"/>
              <text:list text:style-name="LS14" xml:id="list52" text:continue-list="list45">
                <text:list-item>
                  <text:p text:style-name="P247"><text:span text:style-name="T247_1">Met</text:span><text:span text:style-name="T247_2"><text:s/>expectations</text:span></text:p>
                </text:list-item>
              </text:list>
              <text:p text:style-name="P248"><text:span text:style-name="T248_1">Six<text:s/>completed<text:s/>on:<text:s/>PDA<text:s/>and<text:s/>PPP<text:s/>contractual<text:s/>arrangements,<text:s/>the<text:s/>use<text:s/>of<text:s/>PPPs<text:s/>to<text:s/>attract<text:s/>investment,<text:s/>application<text:s/>and<text:s/>challenges<text:s/>of<text:s/>the<text:s/>HAM,<text:s/>Swiss<text:s/>Challenge<text:s/>procurement<text:s/>for<text:s/>unsolicited<text:s/>proposals,<text:s/>and<text:s/>HAM<text:s/>implementation<text:s/>and<text:s/>Swiss<text:s/>Challenge<text:s/>procurement<text:s/>roadmap<text:s/>developed.</text:span></text:p>
              <text:p text:style-name="P249"/>
              <text:list text:style-name="LS14" xml:id="list53" text:continue-list="list45">
                <text:list-item>
                  <text:p text:style-name="P250"><text:span text:style-name="T250_1">Met<text:s/>expectations</text:span></text:p>
                </text:list-item>
              </text:list>
              <text:p text:style-name="P251"><text:span text:style-name="T251_1">Eight<text:s/>embedded<text:s/>full</text:span><text:span text:style-name="T251_2">‑time<text:s/>staff</text:span><text:span text:style-name="T251_3"><text:note text:note-class="footnote"><text:note-citation/><text:note-body><text:p text:style-name="P252"><text:span text:style-name="T252_1"><text:s/></text:span><text:span text:style-name="T252_2">Environmental<text:s/>Specialist,<text:s/>Safeguards<text:s/>and<text:s/>Community<text:s/>Engagement<text:s/>Specialist,<text:s/>Financial<text:s/>Specialist,<text:s/>Economist,<text:s/>Legal<text:s/>and<text:s/>Institutional<text:s/>Development<text:s/>Specialist,<text:s/>One</text:span><text:span text:style-name="T252_3">‑Stop<text:s/>Service<text:s/>Centre<text:s/>(OSSC)<text:s/>Specialist,<text:s/>Public–Private<text:s/>Partnership<text:s/>(PPP)<text:s/>Specialist<text:s/>and<text:s/>Investment<text:s/>Promotion<text:s/>and<text:s/>Facilitation<text:s/>Specialist</text:span></text:p></text:note-body></text:note></text:span><text:span text:style-name="T252_4"><text:s/>and<text:s/>eleven<text:s/>short</text:span><text:span text:style-name="T252_5">‑term<text:s/>thematic<text:s/>drawdown<text:s/>experts</text:span><text:span text:style-name="T252_6"><text:note text:note-class="footnote"><text:note-citation/><text:note-body><text:p text:style-name="P253"><text:span text:style-name="T253_1"><text:s/></text:span><text:span text:style-name="T253_2">Focused<text:s/>on:<text:s/>Private<text:s/>Sector<text:s/>Liaison<text:s/>and<text:s/>Communications,<text:s/>Agronomics,<text:s/>Financial<text:s/>Analysis,<text:s/>ICT,<text:s/>Mines<text:s/>and<text:s/>Geology,<text:s/>Chemical<text:s/>Fertilisers,<text:s/>Procurement,<text:s/>Transmission<text:s/>Lines,<text:s/>Solar<text:s/>Energy,<text:s/>Urban<text:s/>Development,<text:s/>and<text:s/>Cable<text:s/>Car<text:s/>Systems</text:span></text:p></text:note-body></text:note></text:span><text:span text:style-name="T253_3"><text:s/>were<text:s/>mobilised<text:s/>at<text:s/>OIBN.<text:s/></text:span></text:p>
              <text:p text:style-name="P254"><text:span text:style-name="T254_1">These<text:s/>experts<text:s/>provided<text:s/>support<text:s/>in<text:s/>project<text:s/>assessments,<text:s/>project<text:s/>pipeline<text:s/>development,<text:s/>project<text:s/>implementation,<text:s/>investment<text:s/>promotion,<text:s/>and<text:s/>institutional<text:s/>development<text:s/>activities.</text:span></text:p>
              <text:p text:style-name="P255"/>
              <text:list text:style-name="LS14" xml:id="list54" text:continue-list="list45">
                <text:list-item>
                  <text:p text:style-name="P256"><text:span text:style-name="T256_1">Met<text:s/>expectations</text:span></text:p>
                </text:list-item>
              </text:list>
              <text:p text:style-name="P257"><text:span text:style-name="T257_1">One-on-one<text:s/>and<text:s/>group<text:s/>dialogues<text:s/>undertaken<text:s/>to<text:s/>identify,<text:s/>discuss,<text:s/>and<text:s/>address<text:s/>bottlenecks:</text:span></text:p>
              <text:list text:style-name="LS21" xml:id="list55">
                <text:list-item>
                  <text:p text:style-name="P258"><text:span text:style-name="T258_1">Established<text:s/>and<text:s/>approved<text:s/>by<text:s/>the<text:s/>OIBN<text:s/>Board<text:s/>and<text:s/>resolved<text:s/>a<text:s/>four</text:span><text:span text:style-name="T258_2">‑year<text:s/>Right<text:s/>of<text:s/>Way<text:s/>and<text:s/>land<text:s/>acquisition<text:s/>bottleneck.</text:span></text:p>
                </text:list-item>
                <text:list-item>
                  <text:p text:style-name="P259"><text:span text:style-name="T259_1">PDA<text:s/>negotiations<text:s/>ongoing,<text:s/>with<text:s/>the<text:s/>project<text:s/>developer<text:s/>agreeing<text:s/>to<text:s/>various<text:s/>GGN<text:s/>recommendations.</text:span></text:p>
                </text:list-item>
                <text:list-item>
                  <text:p text:style-name="P260"><text:span text:style-name="T260_1">Collaborating<text:s/>ongoing.<text:s/>Mandates<text:s/>are<text:s/>being<text:s/>clarified<text:s/>through<text:s/>planned<text:s text:c="2"/>harmonization<text:s/>of<text:s/>the<text:s/>PPPIA<text:s/>with<text:s/>other<text:s/>investment<text:s/>laws,<text:s/>in<text:s/>line<text:s/>with<text:s/>the<text:s/>government’s<text:s/>reform<text:s/>agenda.</text:span></text:p>
                </text:list-item>
              </text:list>
              <text:p text:style-name="P261"><text:span text:style-name="T261_1">Additionally:<text:s/>Resettlement<text:s/>action<text:s/>plan<text:s/>(RAP)<text:s/>for<text:s/>Lower<text:s/>Arun<text:s/>hydro<text:s/>project<text:s/>approved<text:s/>by<text:s/>OIBN<text:s/>after<text:s/>GGN<text:s/>resolved<text:s/>absentee<text:s/>household<text:s/>issues,<text:s/>ensured<text:s/>compliance,<text:s/>incorporated<text:s/>community<text:s/>priorities,<text:s/>and<text:s/>enabled<text:s/>compensation,<text:s/>safeguards,<text:s/>and<text:s/>implementation<text:s/>readiness.</text:span></text:p>
              <text:list text:style-name="LS21" xml:id="list58" text:continue-list="list55">
                <text:list-item>
                  <text:p text:style-name="P262"><text:span text:style-name="T262_1">ERC:<text:s/></text:span></text:p>
                </text:list-item>
              </text:list>
              <text:p text:style-name="P263"><text:span text:style-name="T263_1">a)<text:s/>Met.<text:s/>Institutional<text:s/>reform<text:s/>package<text:s/>(ORF)<text:s/>accepted<text:s/>by<text:s/>ERC,<text:s/>and<text:s/>GGN<text:s/>supporting<text:s/>operationalisation:<text:s/>standardised<text:s/>hydropower<text:s/>reporting<text:s/>developed,<text:s/>a<text:s/>compliance<text:s/>framework,<text:s/>and<text:s/>initial<text:s/>tariff<text:s/>models<text:s/>enhancing<text:s/>regulatory<text:s/>systems<text:s/>and<text:s/>evidence-based<text:s/>decision-making.</text:span></text:p>
              <text:p text:style-name="P264"><text:span text:style-name="T264_1">b)</text:span><text:span text:style-name="T264_2"><text:s/></text:span><text:span text:style-name="T264_3">Met,<text:s/>and<text:s/>introduced<text:s/>role-based<text:s/>access,<text:s/>workflow<text:s/>approvals,<text:s/>and<text:s/>validation<text:s/>checks<text:s/>to<text:s/>improve<text:s/>data<text:s/>quality<text:s/>and<text:s/>reporting.<text:s/>Additionally,<text:s/>developed<text:s/>a<text:s/>draft<text:s/>Battery<text:s/>Energy<text:s/>Storage<text:s/>System<text:s/>(BESS)<text:s/>tariff<text:s/>model<text:s/>and<text:s/>regulatory<text:s/>framework,<text:s/>now<text:s/>under<text:s/>ERC<text:s/>review.</text:span></text:p>
              <text:p text:style-name="P265"><text:span text:style-name="T265_1">c)</text:span><text:span text:style-name="T265_2"><text:s/></text:span><text:span text:style-name="T265_3">Partially<text:s/>Met.<text:s/>Submitted,<text:s/>now<text:s/>under<text:s/>ERC<text:s/>review.<text:s/>Awaiting<text:s/>implementation</text:span></text:p>
            </table:table-cell>
          </table:table-row>
          <table:table-row table:style-name="Row15">
            <table:table-cell table:style-name="Cell57">
              <text:p text:style-name="P266"><text:span text:style-name="T266_1">Output<text:s/>indicator<text:s/>C1.2.3:<text:s/></text:span><text:span text:style-name="T266_2">Number<text:s/>&amp;<text:s/>value<text:s/>of<text:s/>green<text:s/>infrastructure<text:s/>projects<text:s/>that<text:s/>reach<text:s/>commercial<text:s/>closure</text:span></text:p>
            </table:table-cell>
            <table:table-cell table:style-name="Cell58">
              <text:p text:style-name="P267"><text:span text:style-name="T267_1">At<text:s/>least<text:s/>5<text:s/>projects<text:s/>under<text:s/>OIBN<text:s/>progressed<text:s/>to<text:s/>their<text:s/>next<text:s/>stage<text:s/>including<text:s/>at<text:s/>least<text:s/>1<text:s/>Detail<text:s/>Project<text:s/>Report<text:s/>(DPR)<text:s/>quality<text:s/>assured<text:s/>(Stage<text:s/>3).<text:s/>These<text:s/>are:</text:span></text:p>
              <text:list text:style-name="LS10" xml:id="list59">
                <text:list-item>
                  <text:p text:style-name="P268"><text:span text:style-name="T268_1">Six<text:s/>Early<text:s/>Stage<text:s/>(Project<text:s/>Inception<text:s/>Note)<text:s/>Project<text:s/>Assessment<text:s/>Report<text:s/>developed<text:s/>and<text:s/>submitted<text:s/>to<text:s/>OIBN.</text:span></text:p>
                </text:list-item>
                <text:list-item>
                  <text:p text:style-name="P269"><text:span text:style-name="T269_1">Two<text:s/>DPR<text:s/>Reports<text:s/></text:span><text:span text:style-name="T269_2">quality<text:s/>assured</text:span></text:p>
                </text:list-item>
                <text:list-item>
                  <text:p text:style-name="P270"><text:span text:style-name="T270_1">One<text:s/>Project<text:s/>Development<text:s/>Agreement<text:s/>(PDA)<text:s/>draft<text:s/>and<text:s/>negotiation<text:s/>supported<text:s/>to<text:s/>OIBN.</text:span></text:p>
                </text:list-item>
                <text:list-item>
                  <text:p text:style-name="P271"><text:span text:style-name="T271_1">Two<text:s/>Projects<text:s/>presented<text:s/>to<text:s/>OIBN<text:s/>Board<text:s/>(for<text:s/>various<text:s/>approvals).</text:span></text:p>
                </text:list-item>
              </text:list>
            </table:table-cell>
            <table:table-cell table:style-name="Cell59">
              <text:p text:style-name="P272"><text:span text:style-name="T272_1">Moderately</text:span><text:span text:style-name="T272_2"><text:s/>exceeded<text:s/>expectations</text:span></text:p>
              <text:p text:style-name="P273"><text:span text:style-name="T273_1">Eight<text:s/>projects<text:s/>under<text:s/>OIBN<text:s/>have<text:s/>progressed<text:s/>to<text:s/>their<text:s/>next<text:s/>stage.</text:span></text:p>
              <text:list text:style-name="LS11" xml:id="list63">
                <text:list-item>
                  <text:p text:style-name="P274"><text:span text:style-name="T274_1">Thirty</text:span><text:span text:style-name="T274_2">‑two<text:s/>project<text:s/>inception<text:s/>notes.</text:span></text:p>
                </text:list-item>
                <text:list-item>
                  <text:p text:style-name="P275"><text:span text:style-name="T275_1">Three<text:s/>DPRs<text:s/>namely</text:span><text:span text:style-name="T275_2">:<text:s/></text:span><text:span text:style-name="T275_3">Muktinath<text:s/>Cable<text:s/>Car,<text:s/>West<text:s/>Seti<text:s/>Hydropower,<text:s/>and<text:s/>Betan<text:s/>Karnali<text:s/>Hydropower.</text:span></text:p>
                </text:list-item>
                <text:list-item>
                  <text:p text:style-name="P276"><text:span text:style-name="T276_1">Two<text:s/>PDAs</text:span><text:span text:style-name="T276_2"><text:s/></text:span><text:span text:style-name="T276_3">namely</text:span><text:span text:style-name="T276_4">:</text:span><text:span text:style-name="T276_5"><text:s/></text:span><text:span text:style-name="T276_6">B</text:span><text:span text:style-name="T276_7">udhigandaki<text:s/>Hydropower<text:s/>and<text:s/>Muktinath<text:s/>Cable<text:s/>Car.</text:span></text:p>
                </text:list-item>
                <text:list-item>
                  <text:p text:style-name="P277"><text:span text:style-name="T277_1">Five<text:s/>projects,<text:s/>namely</text:span><text:span text:style-name="T277_2">:</text:span><text:span text:style-name="T277_3"><text:s/>Auto<text:s/>Service<text:s/>Eco</text:span><text:span text:style-name="T277_4">‑Industrial<text:s/>Park,<text:s/>Muktinath<text:s/>Cable<text:s/>Car,<text:s/>Betan<text:s/>Karnali<text:s/>Semi</text:span><text:span text:style-name="T277_5">‑Reservoir<text:s/>Hydropower,<text:s/>Green<text:s/>Hydrogen,<text:s/>and<text:s/>the<text:s/>Birgunj–Kathmandu<text:s/>Podway.</text:span></text:p>
                </text:list-item>
              </text:list>
            </table:table-cell>
          </table:table-row>
        </table:table>
        <text:p text:style-name="P278"/>
        <text:p text:style-name="P279"/>
        <text:p text:style-name="P280"/>
        <text:p text:style-name="P281"/>
        <text:p text:style-name="P282"/>
        <text:p text:style-name="P283"/>
        <text:p text:style-name="P284"/>
        <text:p text:style-name="P285"/>
        <text:p text:style-name="P286"/>
        <text:p text:style-name="P287"><text:span text:style-name="T287_1">Briefly<text:s/>describe<text:s/>the<text:s/>output’s<text:s/>activities<text:s/>and<text:s/>provide<text:s/>supporting<text:s/>narrative<text:s/>for<text:s/>the<text:s/>scor</text:span><text:span text:style-name="T287_2">e</text:span></text:p>
        <text:p text:style-name="P288"/>
        <text:p text:style-name="P289"><text:span text:style-name="T289_1">An<text:s/></text:span><text:span text:style-name="T289_2">A</text:span><text:span text:style-name="T289_3"><text:s/>score<text:s/>is<text:s/>justified<text:s/>for<text:s/>Component<text:s/>1,<text:s/>given<text:s/></text:span><text:span text:style-name="T289_4">high<text:s/>volumes<text:s/>of<text:s/>very<text:s/></text:span><text:span text:style-name="T289_5">strong<text:s/>technical<text:s/>delivery</text:span><text:span text:style-name="T289_6"><text:s/></text:span><text:span text:style-name="T289_7">that<text:s/>saw<text:s/>significant<text:s/>progress<text:s/>made</text:span><text:span text:style-name="T289_8"><text:s/>–<text:s/>strengthening<text:s/>policy<text:s/>frameworks<text:s/>on<text:s/>paper,<text:s/>institutional<text:s/>development,<text:s/>regulatory<text:s/>capability,<text:s/>a<text:s/>more<text:s/>credible<text:s/>PPP<text:s/>pipeline,<text:s/></text:span><text:span text:style-name="T289_9">and<text:s/>increased</text:span><text:span text:style-name="T289_10"><text:s/></text:span><text:span text:style-name="T289_11">responsiveness<text:s/>to<text:s/>stakeholder<text:s/>needs<text:s/>(e.g.<text:s/>OIBN<text:s/>IT<text:s/>support)</text:span><text:span text:style-name="T289_12"><text:s/>–<text:s/>while<text:s/>embedding<text:s/>foundations<text:s/>with<text:s/>green<text:s/>investment.<text:s/></text:span><text:span text:style-name="T289_13">It<text:s/>also<text:s/>reflects<text:s/>the<text:s/>challenges<text:s/>in<text:s/>institutional<text:s/>approvals</text:span><text:span text:style-name="T289_14">,<text:s/></text:span><text:span text:style-name="T289_15">political<text:s/>economy</text:span><text:span text:style-name="T289_16">,<text:s/>and<text:s/>wider</text:span><text:span text:style-name="T289_17"><text:s/>investment<text:s/></text:span><text:span text:style-name="T289_18">environment</text:span><text:span text:style-name="T289_19">.<text:s/></text:span></text:p>
        <text:p text:style-name="P290"><text:span text:style-name="T290_1">G</text:span><text:span text:style-name="T290_2">GN<text:s/>has<text:s/>played<text:s/>a<text:s/>catalytic<text:s/>role<text:s/>in<text:s/>strengthening<text:s/>Nepal’s</text:span><text:span text:style-name="T290_3"><text:s/></text:span><text:span text:style-name="T290_4">PPP<text:s/>ecosystem<text:s/>across<text:s/>policy,<text:s/>institutional,<text:s/>and<text:s/>project<text:s/>levels.<text:s/>GGN<text:s/>supported<text:s/>OBIN<text:s/>by<text:s/>providing<text:s/>critical<text:s/>technical<text:s/>inputs<text:s/>to<text:s/>key<text:s/>guidelines<text:s/>and<text:s/>frameworks.<text:s/>These<text:s/>contributions<text:s/>helped<text:s/>refine<text:s/>procedural<text:s/>clarity<text:s/>to<text:s/>improve<text:s/>investor<text:s/>confidence.</text:span><text:span text:style-name="T290_5"><text:s/>OIBN<text:s/>now<text:s/>has<text:s/>a<text:s/>more<text:s/>structured<text:s/>and<text:s/>transparent<text:s/>basis<text:s/>for<text:s/>project<text:s/>prioritisation<text:s/>and<text:s/>facilitation</text:span><text:span text:style-name="T290_6"><text:s/>–<text:s/>subject<text:s/>to<text:s/>final<text:s/>approval</text:span><text:span text:style-name="T290_7">.<text:s/>These<text:s/>are<text:s/>significant<text:s/>gains<text:s/></text:span><text:span text:style-name="T290_8">in<text:s/>a<text:s/>system<text:s/>where<text:s/>inter-agency<text:s/>coordination</text:span><text:span text:style-name="T290_9"><text:s/></text:span><text:span text:style-name="T290_10">and<text:s/>PPP<text:s/>project<text:s/>development<text:s/>has<text:s/>been<text:s/>weak.</text:span><text:span text:style-name="T290_11"><text:s/>GGN,<text:s/>with<text:s/>OIBN<text:s/>and<text:s/>MoF,<text:s/>organized<text:s/>a<text:s/>high-level<text:s/>dialogue<text:s/>to<text:s/>restore<text:s/>investor<text:s/>confidence<text:s/>following<text:s/>disruptions<text:s/>after<text:s/>the<text:s/>Gen-Z<text:s/>movement,<text:s/>reinforcing<text:s/>the<text:s/>role<text:s/>of<text:s/>OIBN<text:s/>as<text:s/>a<text:s/>central<text:s/>PPP<text:s/>nodal<text:s/>agency.</text:span></text:p>
        <text:p text:style-name="P291"><text:span text:style-name="T291_1">At<text:s/>the<text:s/>institutional<text:s/>level,<text:s/>GGN<text:s/></text:span><text:span text:style-name="T291_2">worked</text:span><text:span text:style-name="T291_3"><text:s/>closely<text:s/>with<text:s/></text:span><text:span text:style-name="T291_4">OIBN</text:span><text:span text:style-name="T291_5"><text:s/></text:span><text:span text:style-name="T291_6">to<text:s/></text:span><text:span text:style-name="T291_7">co-develop<text:s/>and<text:s/>strengthen<text:s/>core<text:s/>institutional<text:s/>processes.<text:s/>Their<text:s/>engagement<text:s/>contributed<text:s/>to<text:s/>improved<text:s/>project<text:s/>appraisal<text:s/>quality,<text:s/>expansion<text:s/>of<text:s/>a<text:s/>robust<text:s/>investment<text:s/>pipeline,<text:s/>more<text:s/>effective<text:s/>project<text:s/>implementation,<text:s/>enhanced<text:s/>investment<text:s/>promotion,<text:s/>and<text:s/>overall<text:s/>institutional<text:s/>development.<text:s/></text:span><text:span text:style-name="T291_8">Unfortunately,</text:span><text:span text:style-name="T291_9"><text:s/>OIBN’s<text:s/>HR<text:s/>autonomy<text:s/>and<text:s/>sustainability<text:s/>agenda<text:s/>remains<text:s/>constrained<text:s/>by<text:s/>lack<text:s/>of<text:s/>approvals<text:s/></text:span><text:span text:style-name="T291_10">and<text:s/>in<text:s/>some<text:s/>case<text:s/>legal<text:s/>ambiguity.<text:s/></text:span><text:span text:style-name="T291_11">That<text:s/>said,<text:s/>the<text:s/>four-fold<text:s/>increase<text:s/>in<text:s/>OIBN’s<text:s/>budget<text:s/>at<text:s/>the<text:s/>start<text:s/>of<text:s/>the<text:s/>review<text:s/>period,<text:s/>shows<text:s/>strong<text:s/>GoN<text:s/>endorsement<text:s/>of<text:s/>OIBN</text:span><text:span text:style-name="T291_12">.</text:span></text:p>
        <text:p text:style-name="P292"><text:span text:style-name="T292_1">GGN<text:s/>also<text:s/></text:span><text:span text:style-name="T292_2">strengthened<text:s/>OIBN’s<text:s/>inter-agency<text:s/>coordination<text:s/>through<text:s/>support<text:s/>to<text:s/>the<text:s/></text:span><text:span text:style-name="T292_3">OSSC</text:span><text:span text:style-name="T292_4">,<text:s/>including<text:s/>digitisation<text:s/>preparation,<text:s/>which<text:s/></text:span><text:span text:style-name="T292_5">aligns<text:s/>with<text:s/>Governments<text:s/>digitisation<text:s/>priorities<text:s/>and<text:s/>potential<text:s/>MDB<text:s/>loan<text:s/>funding</text:span><text:span text:style-name="T292_6">,<text:s/>and<text:s/>will<text:s/>support<text:s/></text:span><text:span text:style-name="T292_7">the<text:s/>wider<text:s/></text:span><text:span text:style-name="T292_8">ecosystem<text:s/>of<text:s/></text:span><text:span text:style-name="T292_9">14<text:s/>agencies<text:s/>involved<text:s/>in<text:s/>investment<text:s/>facilitation</text:span><text:span text:style-name="T292_10">.<text:s/></text:span><text:span text:style-name="T292_11">Sub-national<text:s/>PPP<text:s/>engagement<text:s/>fell<text:s/>short<text:s/>of<text:s/>expectations<text:s/>due<text:s/>to<text:s/>capacity,<text:s/>and<text:s/>the<text:s/>election<text:s/>code<text:s/>of<text:s/>conduct.</text:span></text:p>
        <text:p text:style-name="P293"><text:span text:style-name="T293_1">At<text:s/>the<text:s/>project<text:s/>level,</text:span><text:span text:style-name="T293_2"><text:s/>GGN<text:s/>addressed<text:s/>long-standing<text:s/>project<text:s/>bottlenecks.<text:s/>It<text:s/>supported<text:s/>OIBN<text:s/>in<text:s/>establishing<text:s/>a<text:s/>PRP,<text:s/>facilitated<text:s/>the<text:s/>resolution<text:s/>of<text:s/>land<text:s/>acquisition<text:s/>challenges<text:s/>in<text:s/>the<text:s/>Arun<text:s/>III<text:s/>project,<text:s/>and<text:s/>strengthened<text:s/>safeguard<text:s/>compliance<text:s/>by<text:s/>supporting<text:s/>the<text:s/>approval<text:s/>of<text:s/>the<text:s/>RAP<text:s/>for<text:s/>the<text:s/>Lower<text:s/>Arun<text:s/>project.<text:s/>It<text:s/>also<text:s/>played<text:s/>a<text:s/></text:span><text:span text:style-name="T293_3">substantial<text:s/>role<text:s/>in<text:s/>accelerating<text:s/>PPP<text:s/>project<text:s/>development<text:s/>and<text:s/>approvals</text:span><text:span text:style-name="T293_4">,<text:s/>as<text:s/>noted<text:s/>in<text:s/>the<text:s/>table<text:s/>above</text:span><text:span text:style-name="T293_5">:<text:s/></text:span><text:span text:style-name="T293_6">from<text:s/>early-stage<text:s/>concept<text:s/>development<text:s/>to<text:s/>PDA<text:s/>negotiation<text:s/>and<text:s/>financial<text:s/>closure,<text:s/>while<text:s/>simultaneously<text:s/>strengthening<text:s/>institutional<text:s/>capacity<text:s/>and<text:s/>policy<text:s/>frameworks<text:s/>within<text:s/>Nepal’s<text:s/>PPP<text:s/>ecosystem.</text:span></text:p>
        <text:p text:style-name="P294"><text:span text:style-name="T294_1">Despite<text:s/>these<text:s/>achievements,<text:s/>the<text:s/>programme<text:s/>encountered<text:s/>several<text:s/>challenges.<text:s/></text:span><text:span text:style-name="T294_2">A<text:s/>major<text:s/>setback<text:s/>occurred<text:s/>when<text:s/>the<text:s/>Gen-Z<text:s/>movement<text:s/>led<text:s/>to<text:s/>the<text:s/>destruction<text:s/>of<text:s/>OIBN’s<text:s/>office</text:span><text:span text:style-name="T294_3">.<text:s/></text:span><text:span text:style-name="T294_4">OIBN<text:s/>had<text:s/>to<text:s/>relocate<text:s/>and<text:s/>establish<text:s/>a<text:s/>new<text:s/>office<text:s/>within<text:s/>the<text:s/>Kathmandu<text:s/>Valley<text:s/>Development<text:s/>Authority,<text:s/>a<text:s/>process<text:s/>that<text:s/>took<text:s/>over<text:s/>two<text:s/>months<text:s/>and<text:s/>caused<text:s/>delays<text:s/>in<text:s/>GGN’s<text:s/>planned<text:s/>activities.</text:span><text:span text:style-name="T294_5"><text:s/></text:span><text:span text:style-name="T294_6">At<text:s/>the<text:s/>same<text:s/>time,<text:s/></text:span><text:span text:style-name="T294_7">GGN<text:s/></text:span><text:span text:style-name="T294_8">pivoted<text:s/>to<text:s/>support<text:s/></text:span><text:span text:style-name="T294_9">OIBN’s<text:s/>operational<text:s/>continuity<text:s/>by<text:s/></text:span><text:span text:style-name="T294_10">opening</text:span><text:span text:style-name="T294_11"><text:s/>its<text:s/>office<text:s/>space<text:s/>for<text:s/></text:span><text:span text:style-name="T294_12">use,<text:s/>and</text:span><text:span text:style-name="T294_13"><text:s/></text:span><text:span text:style-name="T294_14">providing<text:s/>essential<text:s/>office<text:s/>IT<text:s/>equipment</text:span><text:span text:style-name="T294_15"><text:s/>–<text:s/>saving<text:s/>OIBN<text:s/></text:span><text:span text:style-name="T294_16">months<text:s/>of<text:s/></text:span><text:span text:style-name="T294_17">time</text:span><text:span text:style-name="T294_18">,<text:s/>and<text:s/>a<text:s/>real<text:s/>showcase<text:s/>of<text:s/>adaptive<text:s/>management<text:s/>by<text:s/>GGN.<text:s/></text:span></text:p>
        <text:p text:style-name="P295"><text:span text:style-name="T295_1">The<text:s/></text:span><text:span text:style-name="T295_2">political<text:s/>changes<text:s/></text:span><text:span text:style-name="T295_3">also<text:s/>diminished<text:s/>the<text:s/>CEO’s<text:s/></text:span><text:span text:style-name="T295_4">ability<text:s/>to<text:s/>influence</text:span><text:span text:style-name="T295_5"><text:s/>and<text:s/>get<text:s/>approvals</text:span><text:span text:style-name="T295_6">,<text:s/>firstly<text:s/>with<text:s/>the<text:s/>IG<text:s/>given<text:s/>its<text:s/>focus<text:s/>on<text:s/>elections,<text:s/></text:span><text:span text:style-name="T295_7">followed<text:s/>by<text:s/>the<text:s/>election</text:span><text:span text:style-name="T295_8"><text:s/>period</text:span><text:span text:style-name="T295_9"><text:s/>and<text:s/>subsequent<text:s/>government<text:s/>transition</text:span><text:span text:style-name="T295_10">.<text:s/></text:span><text:span text:style-name="T295_11">Nonetheless,<text:s/>a<text:s/>positive<text:s/>development<text:s/>is<text:s/>the<text:s/>current<text:s/>government<text:s/>has<text:s/>prioritized<text:s/>investment<text:s/>reforms<text:s/>and<text:s/>the<text:s/>operationalization<text:s/>of<text:s/></text:span><text:span text:style-name="T295_12">an</text:span><text:span text:style-name="T295_13"><text:s/></text:span><text:span text:style-name="T295_14">OSSC</text:span><text:span text:style-name="T295_15">,<text:s/>which<text:s/>is<text:s/>expected<text:s/>to<text:s/>strengthen<text:s/>the<text:s/>environment<text:s/>for<text:s/>PPP<text:s/>initiatives.</text:span></text:p>
        <text:p text:style-name="P296"><text:span text:style-name="T296_1">At<text:s/>ERC,<text:s/>GGN<text:s/>delivered<text:s/>substantive<text:s/>regulatory<text:s/>strengthening:<text:s/>hydropower<text:s/>cost<text:s/>benchmarking<text:s/>(with<text:s/>further<text:s/>work<text:s/>informing<text:s/>PPA<text:s/>reform),<text:s/>financial<text:s/>performance<text:s/>analysis<text:s/>highlighting<text:s/>systemic</text:span><text:span text:style-name="T296_2"><text:s/>hydro<text:s/>sector</text:span><text:span text:style-name="T296_3"><text:s/>risks,<text:s/>and<text:s/>establishment<text:s/>of<text:s/>an<text:s/>inter-agency<text:s/>coordination<text:s/>mechanism.<text:s/>It<text:s/>also<text:s/>developed<text:s/></text:span><text:span text:style-name="T296_4">various<text:s/>tools<text:s/>and<text:s/>systems<text:s/>that<text:s/></text:span><text:span text:style-name="T296_5">significantly<text:s/>improv</text:span><text:span text:style-name="T296_6">e</text:span><text:span text:style-name="T296_7"><text:s/>evidence-based<text:s/>regulation.</text:span></text:p>
        <text:p text:style-name="P297"><text:span text:style-name="T297_1">Describe<text:s/>any<text:s/>changes<text:s/>to<text:s/>this<text:s/>output<text:s/>during<text:s/>the<text:s/>past<text:s/>year,<text:s/>and<text:s/>any<text:s/>planned<text:s/>changes<text:s/>as<text:s/>a<text:s/>result<text:s/>of<text:s/>this<text:s/>review</text:span></text:p>
        <text:p text:style-name="P298"><text:span text:style-name="T298_1">To<text:s/>reflect<text:s/>a<text:s/>smaller<text:s/>budget,<text:s/>output<text:s/>targets<text:s/>were<text:s/>discussed<text:s/>and<text:s/>agreed<text:s/>with<text:s/>the<text:s/>implementing<text:s/>partner<text:s/>at<text:s/>the<text:s/>start<text:s/>of<text:s/>the<text:s/>year.</text:span><text:span text:style-name="T298_2"><text:s/>All<text:s/>embedded<text:s/>staff<text:s/>support<text:s/></text:span><text:span text:style-name="T298_3">in<text:s/>OIBN</text:span><text:span text:style-name="T298_4"><text:s/>stopped<text:s/>as<text:s/>of<text:s/>April<text:s/>2026<text:s/>due<text:s/>to<text:s/>budget<text:s/>constraints.<text:s/></text:span><text:span text:style-name="T298_5">For<text:s/>the<text:s/>year<text:s/>ahead,<text:s/>a</text:span><text:span text:style-name="T298_6">ctivities<text:s/>will<text:s/>be<text:s/>screened<text:s/>and<text:s/>prioritised<text:s/>against<text:s/>tractability,<text:s/>maturity</text:span><text:span text:style-name="T298_7">,</text:span><text:span text:style-name="T298_8"><text:s/>alignment</text:span><text:span text:style-name="T298_9">,<text:s/></text:span><text:span text:style-name="T298_10">and<text:s/>sustainability<text:s/>including<text:s/>links<text:s/>to<text:s/>the<text:s/>EIP</text:span><text:span text:style-name="T298_11">.<text:s/></text:span></text:p>
        <text:p text:style-name="P299"/>
        <text:p text:style-name="P300"><text:span text:style-name="T300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  <text:p text:style-name="P301"/>
        <text:p text:style-name="P302"/>
        <text:p text:style-name="P303"><text:span text:style-name="T303_1">Progress<text:s/>on<text:s/>recommendations:</text:span></text:p>
        <text:p text:style-name="P304"/>
        <table:table table:style-name="Table6">
          <table:table-column table:style-name="Column23"/>
          <table:table-column table:style-name="Column24"/>
          <table:table-row table:style-name="Row16">
            <table:table-cell table:style-name="Cell60">
              <text:p text:style-name="P305"><text:span text:style-name="T305_1">Recommendation</text:span></text:p>
            </table:table-cell>
            <table:table-cell table:style-name="Cell61">
              <text:p text:style-name="P306"><text:span text:style-name="T306_1">Progress</text:span></text:p>
            </table:table-cell>
          </table:table-row>
          <table:table-row table:style-name="Row17">
            <table:table-cell table:style-name="Cell62">
              <text:list text:style-name="LS18" xml:id="list67">
                <text:list-item>
                  <text:p text:style-name="P307"><text:span text:style-name="T307_1">Prioritise<text:s/>and<text:s/>expedite<text:s/>work<text:s/>on<text:s/>OIBN<text:s/>sustainability,<text:s/>especially<text:s/>given<text:s/></text:span><text:span text:style-name="T307_2">accelerated<text:s/>transition<text:s/>and<text:s/>exit</text:span><text:span text:style-name="T307_3">:<text:s/>GGN<text:s/>needs<text:s/>to<text:s/>ramp<text:s/>up<text:s/>work<text:s/>on<text:s/>operationalisation<text:s/>of<text:s/>hiring<text:s/>OIBN’s<text:s/>own<text:s/>staff<text:s/>and<text:s/>operationalising<text:s/>its<text:s/>independent<text:s/>funds.<text:s/>Everything<text:s/>should<text:s/>be<text:s/>in<text:s/>place<text:s/>to<text:s/>start<text:s/>implementing<text:s/>these<text:s/>by<text:s/>March<text:s/>202</text:span><text:span text:style-name="T307_4">7</text:span><text:span text:style-name="T307_5">.<text:s/>This<text:s/>will<text:s/>include<text:s/>supporting<text:s/>OIBN<text:s/>in<text:s/>preparing<text:s/>necessary<text:s/>documents,<text:s/>advancing<text:s/>the<text:s/>recruitment<text:s/>process,<text:s/>and<text:s/>beyond<text:s/>this<text:s/>advocating<text:s/>MoF<text:s/>increase<text:s/>OIBN’s<text:s/>budget<text:s/>and<text:s/>multilaterals<text:s/>provide<text:s/>support.<text:s/></text:span></text:p>
                </text:list-item>
              </text:list>
              <text:p text:style-name="P308"/>
            </table:table-cell>
            <table:table-cell table:style-name="Cell63">
              <text:p text:style-name="P309"><text:span text:style-name="T309_1">Ongoing:</text:span><text:span text:style-name="T309_2"><text:s/>with<text:s/>particular<text:s/>focus<text:s/>on<text:s/>OIBN</text:span><text:span text:style-name="T309_3"><text:s/>HR</text:span><text:span text:style-name="T309_4"><text:s/>and<text:s/>Operational<text:s/>Fund</text:span><text:span text:style-name="T309_5">,<text:s/>as<text:s/>per<text:s/>the<text:s/>above<text:s/>table.<text:s/>O</text:span><text:span text:style-name="T309_6">IBN</text:span><text:span text:style-name="T309_7">’s<text:s/>Board<text:s/>approved<text:s/>the<text:s/></text:span><text:span text:style-name="T309_8">organogram<text:s/>as<text:s/>part<text:s/>of<text:s/>the<text:s/>Strategic<text:s/>and<text:s/>Business<text:s/>plan.<text:s/></text:span><text:span text:style-name="T309_9">Other<text:s/>documents<text:s/>are<text:s/></text:span><text:span text:style-name="T309_10">pending<text:s/>approval</text:span><text:span text:style-name="T309_11">,<text:s/>due<text:s/>to<text:s/>delays<text:s/>from<text:s/>the<text:s/>political<text:s/></text:span><text:span text:style-name="T309_12">situation.<text:s/></text:span></text:p>
              <text:p text:style-name="P310"/>
              <text:p text:style-name="P311"><text:span text:style-name="T311_1">Certain<text:s/>legislative<text:s/>issues<text:s/>(e.g.<text:s/>ambiguities)<text:s/>were<text:s/>identified<text:s/>that<text:s/>need<text:s/>to<text:s/>be<text:s/>addressed<text:s/>for<text:s/>the<text:s/>approval<text:s/>of<text:s/>the<text:s/>O&amp;M<text:s/>survey.<text:s/>Accordingly,<text:s/>OIBN,<text:s/>with<text:s/>technical<text:s/>support<text:s/>from<text:s/>GGN,<text:s/>has<text:s/>initiated<text:s/>work<text:s/>to<text:s/>address<text:s/>these<text:s/>issues.</text:span></text:p>
              <text:p text:style-name="P312"/>
              <text:p text:style-name="P313"><text:span text:style-name="T313_1">As<text:s/>a<text:s/>critical<text:s/>sign<text:s/>of<text:s/>GoN’s<text:s/></text:span><text:span text:style-name="T313_2">faith<text:s/>in<text:s/>OIBN,<text:s/>the<text:s/>government<text:s/>budget<text:s/>at<text:s/>the<text:s/>start<text:s/>of<text:s/>the<text:s/>review<text:s/>period<text:s/>increased<text:s/>OIBN’s<text:s/>budget<text:s/>four-fold<text:s/>compared<text:s/>with<text:s/>the<text:s/>previous<text:s/>year<text:s/>–<text:s/>a<text:s/>significant<text:s/>increase.<text:s/></text:span><text:span text:style-name="T313_3">GGN<text:s/>efforts<text:s/>and<text:s/>advocacy<text:s/>contributed<text:s/>to<text:s/>this<text:s/>achievement<text:s/>somewhat,<text:s/>alongside<text:s/>a<text:s/>strong<text:s/>CEO.</text:span></text:p>
            </table:table-cell>
          </table:table-row>
          <table:table-row table:style-name="Row18">
            <table:table-cell table:style-name="Cell64">
              <text:list text:style-name="LS18" xml:id="list68" text:continue-list="list67">
                <text:list-item>
                  <text:p text:style-name="P314"><text:span text:style-name="T314_1">Establish<text:s/>working<text:s/>relations<text:s/>with<text:s/>MOICS<text:s/>and<text:s/></text:span><text:span text:style-name="T314_2">DoI</text:span><text:span text:style-name="T314_3">:<text:s/>To<text:s/>enable<text:s/>GGN<text:s/>to<text:s/>have<text:s/>a<text:s/>360<text:s/>overview<text:s/>and<text:s/>offer<text:s/>for<text:s/>FDI<text:s/>facilitation<text:s/>and<text:s/>approval<text:s/>systems.<text:s/>It<text:s/>will<text:s/>offer<text:s/>opportunities<text:s/>to<text:s/>solve<text:s/>the<text:s/>political<text:s/>economy<text:s/>(coordination)<text:s/>bottlenecks<text:s/>e.g.<text:s/>between<text:s/>MoICS<text:s/>and<text:s/>OIBN<text:s/>on<text:s/>investment<text:s/>approvals.<text:s text:c="2"/></text:span></text:p>
                </text:list-item>
              </text:list>
            </table:table-cell>
            <table:table-cell table:style-name="Cell65">
              <text:p text:style-name="P315"><text:span text:style-name="T315_1">Ongoing.</text:span><text:span text:style-name="T315_2"><text:s/>GGN’s<text:s/>support<text:s/>has<text:s/>enabled<text:s/></text:span><text:span text:style-name="T315_3">O</text:span><text:span text:style-name="T315_4">IBN’s<text:s/>engagement<text:s/>with<text:s/>MoICS<text:s/>and<text:s/>DoI,<text:s/>beginning<text:s/>with<text:s/>the<text:s/>preparation<text:s/>of<text:s/>OSSC<text:s/>SOPs<text:s/>and<text:s/>digitalization<text:s/>framework</text:span><text:span text:style-name="T315_5">:</text:span><text:span text:style-name="T315_6"><text:s/>leading<text:s/>to<text:s/>integration<text:s/>of<text:s/>Application<text:s/>Programming<text:s/>Interface<text:s/>(API)<text:s/>for<text:s/>file<text:s/>and<text:s/>data<text:s/>exchange<text:s/>related<text:s/>to<text:s/>investment<text:s/>services.<text:s/>This<text:s/>relationship<text:s/>is<text:s/>now<text:s/>developing<text:s/>into<text:s/>efforts<text:s/>to<text:s/>amend<text:s/>the<text:s/>PPPIA<text:s/>and<text:s/>other<text:s/>sectoral<text:s/>laws<text:s/>related<text:s/>to<text:s/>investment<text:s/>which<text:s/>is<text:s/>also<text:s/>aligned<text:s/>with<text:s/>the<text:s/>government’s<text:s/>reform<text:s/>agenda.</text:span></text:p>
              <text:p text:style-name="P316"/>
            </table:table-cell>
          </table:table-row>
          <table:table-row table:style-name="Row19">
            <table:table-cell table:style-name="Cell66">
              <text:list text:style-name="LS18" xml:id="list69" text:continue-list="list67">
                <text:list-item>
                  <text:p text:style-name="P317"><text:span text:style-name="T317_1">GGN<text:s/>should<text:s/>maximise<text:s/>leveraging<text:s/>these<text:s/>existing<text:s/>resources<text:s/>rather<text:s/>than<text:s/>initiating<text:s/>new<text:s/>processes,<text:s/>focusing<text:s/>instead<text:s/>on<text:s/>finalizing<text:s/>and<text:s/>securing<text:s/>approval<text:s/>for<text:s/>timely<text:s/>and<text:s/>effective implementation.<text:s/></text:span></text:p>
                </text:list-item>
              </text:list>
              <text:p text:style-name="P318"/>
            </table:table-cell>
            <table:table-cell table:style-name="Cell67">
              <text:p text:style-name="P319"><text:span text:style-name="T319_1">Ongoing.</text:span><text:span text:style-name="T319_2"><text:s/></text:span><text:span text:style-name="T319_3">GGN<text:s/>finalized<text:s/>and<text:s/>submitted<text:s/></text:span><text:span text:style-name="T319_4">existing<text:s/>lines<text:s/>of<text:s/>effort<text:s/>e</text:span><text:span text:style-name="T319_5">.g.<text:s/>VGF<text:s/>guideline<text:s/>and<text:s/>Land<text:s/>Acquisition<text:s/>Guideline</text:span><text:span text:style-name="T319_6">,<text:s/>with<text:s/>reference<text:s/>to<text:s/>FCDOs<text:s/>previous<text:s/></text:span><text:span text:style-name="T319_7">programme</text:span><text:span text:style-name="T319_8"><text:s/>efforts</text:span><text:span text:style-name="T319_9">.<text:s/>Future<text:s/>GGN<text:s/>engagements<text:s/>will<text:s/>build<text:s/>on<text:s/>the<text:s/>activities<text:s/>carried<text:s/>out<text:s/>during<text:s/>FY25/26.</text:span></text:p>
              <text:p text:style-name="P320"/>
            </table:table-cell>
          </table:table-row>
          <table:table-row table:style-name="Row20">
            <table:table-cell table:style-name="Cell68">
              <text:list text:style-name="LS18" xml:id="list70" text:continue-list="list67">
                <text:list-item>
                  <text:p text:style-name="P321"><text:span text:style-name="T321_1">GGN<text:s/>should<text:s/>proactively<text:s/>foster<text:s/>collaboration<text:s/>by<text:s/>encouraging<text:s/>transitional<text:s/>support<text:s/>staff<text:s/>to<text:s/>engage<text:s/>constructively<text:s/>with<text:s/>their<text:s/>civil<text:s/>service<text:s/>counterparts<text:s/>to<text:s/>improve<text:s/>working<text:s/>relationship.<text:s/>Additionally,<text:s/>organizing<text:s/>joint<text:s/>meetings<text:s/>and<text:s/>events<text:s/>will<text:s/>help<text:s/>build<text:s/>mutual<text:s/>understanding,<text:s/>strengthen<text:s/>rapport,<text:s/>and<text:s/>promote<text:s/>a<text:s/>cohesive<text:s/>working<text:s/>relationship<text:s/>conducive<text:s/>to<text:s/>achieving<text:s/>shared<text:s/>objectives.</text:span></text:p>
                </text:list-item>
              </text:list>
            </table:table-cell>
            <table:table-cell table:style-name="Cell69">
              <text:p text:style-name="P322"><text:span text:style-name="T322_1">Achieved.</text:span><text:span text:style-name="T322_2"><text:s/></text:span><text:span text:style-name="T322_3">GGN<text:s/>transitional<text:s/>support<text:s/>staff<text:s/>worked<text:s/>in<text:s/>close<text:s/>coordination<text:s/>with<text:s/>relevant<text:s/>civil<text:s/>service<text:s/>officials<text:s/>at<text:s/></text:span><text:span text:style-name="T322_4">O</text:span><text:span text:style-name="T322_5">IBN<text:s/>and<text:s/>other<text:s/>MDAs,<text:s/>as<text:s/>well<text:s/>as<text:s/>with<text:s/>the<text:s/>leadership<text:s/>of<text:s/></text:span><text:span text:style-name="T322_6">O</text:span><text:span text:style-name="T322_7">IBN,<text:s/>to<text:s/>co-create<text:s/>guidelines,<text:s/>frameworks,<text:s/>regulations,<text:s/>and<text:s/>support<text:s/>project<text:s/>advancement.<text:s/>Additionally,<text:s/>knowledge-sharing<text:s/>sessions<text:s/>and<text:s/>training<text:s/>events<text:s/>were<text:s/>conducted<text:s/>to<text:s/>strengthen<text:s/>the<text:s/>capacity<text:s/>of<text:s/>OIBN<text:s/>and<text:s/>MDA<text:s/>officials<text:s/>and<text:s/>to<text:s/>promote<text:s/>effective<text:s/>collaboration.</text:span></text:p>
              <text:p text:style-name="P323"/>
            </table:table-cell>
          </table:table-row>
          <table:table-row table:style-name="Row21">
            <table:table-cell table:style-name="Cell70">
              <text:list text:style-name="LS18" xml:id="list71" text:continue-list="list67">
                <text:list-item>
                  <text:p text:style-name="P324"><text:span text:style-name="T324_1">GGN<text:s/>needs<text:s/>to<text:s/>continue<text:s/>to<text:s/>prioritise<text:s/>work<text:s/>and<text:s/>support<text:s/>in<text:s/>the<text:s/>energy<text:s/>sector.</text:span></text:p>
                </text:list-item>
              </text:list>
            </table:table-cell>
            <table:table-cell table:style-name="Cell71">
              <text:p text:style-name="P325"><text:span text:style-name="T325_1">Achieved</text:span><text:span text:style-name="T325_2">.<text:s/></text:span><text:span text:style-name="T325_3">GGN<text:s/>supported<text:s/>the<text:s/>OIBN<text:s/>in<text:s/>advancing<text:s/>key<text:s/>energy<text:s/>projects</text:span><text:span text:style-name="T325_4">,<text:s/>as<text:s/>in<text:s/>the<text:s/>table<text:s/>above,<text:s/>and<text:s/>included<text:s/>addressing<text:s/>project<text:s/>bottlenecks</text:span><text:span text:style-name="T325_5">.</text:span></text:p>
              <text:p text:style-name="P326"/>
            </table:table-cell>
          </table:table-row>
          <table:table-row table:style-name="Row22">
            <table:table-cell table:style-name="Cell72">
              <text:list text:style-name="LS18" xml:id="list72" text:continue-list="list67">
                <text:list-item>
                  <text:p text:style-name="P327"><text:span text:style-name="T327_1">GGN<text:s/>needs<text:s/>to<text:s/>work<text:s/>more<text:s/>closely<text:s/>with<text:s/>OIBN<text:s/>and<text:s/>have<text:s/>a<text:s/>clear<text:s/>engagement<text:s/>plan<text:s/>for<text:s/>other<text:s/>Ministries<text:s/>to<text:s/>enhance<text:s/>the<text:s/>overall<text:s/>investment<text:s/>environment.<text:s/>Additionally,<text:s/>GGN<text:s/>should<text:s/>obtain<text:s/>consent<text:s/>from<text:s/>the<text:s/>respective<text:s/>ministries<text:s/>on<text:s/>the<text:s/>guidelines<text:s/>and<text:s/>SOPs<text:s/>being<text:s/>developed<text:s/>for<text:s/>OIBN,<text:s/>while<text:s/>also<text:s/>prioritizing<text:s/>capacity<text:s/>building<text:s/>of<text:s/>ministry<text:s/>representatives<text:s/>nominated<text:s/>to<text:s/></text:span><text:span text:style-name="T327_2">O</text:span><text:span text:style-name="T327_3">IBN’s<text:s/>OSSC<text:s/>to<text:s/>strengthen<text:s/>inter-agency<text:s/>coordination<text:s/>and<text:s/>improve<text:s/>investment-related<text:s/>service<text:s/>delivery.</text:span></text:p>
                </text:list-item>
              </text:list>
            </table:table-cell>
            <table:table-cell table:style-name="Cell73">
              <text:p text:style-name="P328"><text:span text:style-name="T328_1">Ongoing.</text:span><text:span text:style-name="T328_2"><text:s/></text:span><text:span text:style-name="T328_3">OIBN,<text:s/>with<text:s/>support<text:s/>from<text:s/>GGN<text:s/>experts,<text:s/>developed<text:s/>SOPs<text:s/>and<text:s/>other<text:s/>key<text:s/>guidelines.<text:s/>These<text:s/>documents<text:s/>were<text:s/>prepared<text:s/>and<text:s/>finalized<text:s/>through<text:s/>close<text:s/>consultation<text:s/>with<text:s/>relevant<text:s/>government<text:s/>agencies<text:s/>and<text:s/>private<text:s/>sector<text:s/>stakeholders,<text:s/>including<text:s/>the<text:s/>Department<text:s/>of<text:s/>Industry<text:s/>(DOI),<text:s/></text:span><text:span text:style-name="T328_4">MoICS</text:span><text:span text:style-name="T328_5">,<text:s/></text:span><text:span text:style-name="T328_6">MoF</text:span><text:span text:style-name="T328_7">,<text:s/></text:span><text:span text:style-name="T328_8">RPGCL,<text:s/>Ministry<text:s/>of<text:s/></text:span><text:span text:style-name="T328_9">Infrastructure<text:s/>Development<text:s/>(M</text:span><text:span text:style-name="T328_10">o</text:span><text:span text:style-name="T328_11">ID)</text:span><text:span text:style-name="T328_12">,<text:s/></text:span><text:span text:style-name="T328_13">NEA</text:span><text:span text:style-name="T328_14">,<text:s/>Department<text:s/>of<text:s/>Roads<text:s/>(DOR),<text:s/>NIFRA,<text:s/>and<text:s/>the<text:s/>Confederation<text:s/>of<text:s/>Nepalese<text:s/>Industries<text:s/>(CNI).<text:s/>Feedback<text:s/>from<text:s/>these<text:s/>stakeholders<text:s/>was<text:s/>systematically<text:s/>incorporated<text:s/>into<text:s/>the<text:s/>final<text:s/>versions<text:s/>of<text:s/>the<text:s/>documents.</text:span></text:p>
              <text:p text:style-name="P329"><text:span text:style-name="T329_1">In<text:s/>addition,<text:s/>capacity-building<text:s/>and<text:s/>co-creation<text:s/>events<text:s/>were<text:s/>convened,<text:s/>bringing<text:s/>together<text:s/>OIBN<text:s/>experts<text:s/>and<text:s/>representatives<text:s/>from<text:s/>relevant<text:s/>MDAs<text:s/>to<text:s/>strengthen<text:s/>institutional<text:s/>capacity<text:s/>and<text:s/>foster<text:s/>collaboration.</text:span></text:p>
            </table:table-cell>
          </table:table-row>
        </table:table>
        <text:p text:style-name="P330"/>
        <text:p text:style-name="P331"/>
        <text:p text:style-name="P332"/>
        <text:p text:style-name="P333"><text:span text:style-name="T333_1">The<text:s/>lessons<text:s/>learned<text:s/>in<text:s/>the<text:s/>past<text:s/>year<text:s/>and<text:s/>recommendations<text:s/>for<text:s/>the<text:s/>year<text:s/>ahead:</text:span></text:p>
        <text:p text:style-name="P334"/>
        <table:table table:style-name="Table7">
          <table:table-column table:style-name="Column25"/>
          <table:table-column table:style-name="Column26"/>
          <table:table-row table:style-name="Row23">
            <table:table-cell table:style-name="Cell74">
              <text:p text:style-name="P335"><text:span text:style-name="T335_1">Lesson<text:s/>learned</text:span></text:p>
            </table:table-cell>
            <table:table-cell table:style-name="Cell75">
              <text:p text:style-name="P336"><text:span text:style-name="T336_1">Recommendations</text:span></text:p>
            </table:table-cell>
          </table:table-row>
          <table:table-row table:style-name="Row24">
            <table:table-cell table:style-name="Cell76">
              <text:p text:style-name="P337"><text:span text:style-name="T337_1">Shifting<text:s/>priorities<text:s/>affect<text:s/>institutional<text:s/>buy</text:span><text:span text:style-name="T337_2">‑In:</text:span><text:span text:style-name="T337_3"><text:s/>Institutional<text:s/>buy</text:span><text:span text:style-name="T337_4">‑in<text:s/>is<text:s/>non</text:span><text:span text:style-name="T337_5">‑linear<text:s/>and<text:s/>shaped<text:s/>by<text:s/>shifting<text:s/>political,<text:s/>economic,<text:s/>and<text:s/>stakeholder<text:s/>priorities.<text:s/>The<text:s/>GGN<text:s/>and<text:s/>OIBN<text:s/>experience<text:s/>showed<text:s/>that<text:s/>even<text:s/>technically<text:s/>robust<text:s/>and<text:s/>widely<text:s/>acknowledged<text:s/>reforms<text:s/>can<text:s/>stall<text:s/>at<text:s/>approval<text:s/>stages,<text:s/>despite<text:s/>apparent<text:s/>commitments<text:s/>from<text:s/>key<text:s/>MDAs.<text:s/>This<text:s/>experience<text:s/>showed<text:s/>that<text:s/>such<text:s/>commitments<text:s/>are<text:s/>fragile<text:s/>and<text:s/>that<text:s/>institutional<text:s/>barriers<text:s/>can<text:s/>slow<text:s/>or<text:s/>even<text:s/>block<text:s/>reform<text:s/>progress.</text:span></text:p>
            </table:table-cell>
            <table:table-cell table:style-name="Cell77">
              <text:p text:style-name="P338"><text:span text:style-name="T338_1">GGN<text:s/>and<text:s/>Embassy<text:s/>to<text:s/>strengthen<text:s/></text:span><text:span text:style-name="T338_2">the<text:s/>investment<text:s/>ecosystem<text:s/>through<text:s/>improving<text:s/></text:span><text:span text:style-name="T338_3">OIBN’s<text:s/>advocacy</text:span><text:span text:style-name="T338_4">,<text:s/></text:span><text:span text:style-name="T338_5">evidence-based<text:s/>engagement,<text:s/>regular<text:s/>stakeholder<text:s/>consultations,<text:s/>and<text:s/></text:span><text:span text:style-name="T338_6">identification<text:s/>and<text:s/></text:span><text:span text:style-name="T338_7">mobilisation<text:s/>of<text:s/>reform<text:s/>champions<text:s/></text:span><text:span text:style-name="T338_8">-<text:s/></text:span><text:span text:style-name="T338_9">to<text:s/>advance<text:s/>investment<text:s/>reforms<text:s/>with<text:s/>MDAs</text:span><text:span text:style-name="T338_10"><text:s/>and<text:s/>OPMCM</text:span><text:span text:style-name="T338_11">.<text:s/>Where<text:s/>resistance<text:s/>or<text:s/>delays<text:s/>occur,<text:s/>GGN<text:s/>to<text:s/>encourage<text:s/>flexible<text:s/>approaches,<text:s/>including<text:s/>informal<text:s/>engagements,<text:s/>to<text:s/>sustain<text:s/>momentum<text:s/>and<text:s/>support<text:s/>timely<text:s/>reform<text:s/>approval<text:s/>of<text:s/>guidelines<text:s/>supported<text:s/>–<text:s/>by<text:s/>March<text:s/>2027</text:span></text:p>
              <text:p text:style-name="P339"/>
            </table:table-cell>
          </table:table-row>
          <table:table-row table:style-name="Row25">
            <table:table-cell table:style-name="Cell78">
              <text:p text:style-name="P340"><text:span text:style-name="T340_1">Policy<text:s/>ambiguity<text:s/>can<text:s/>create<text:s/>significant<text:s/>implementation<text:s/>bottlenecks.<text:s/></text:span><text:span text:style-name="T340_2">For<text:s/>instance,</text:span><text:span text:style-name="T340_3"><text:s/></text:span><text:span text:style-name="T340_4">under<text:s/>the<text:s/>existing<text:s/>PPPIA,<text:s/>OIBN<text:s/>has<text:s/>faced<text:s/>difficulties<text:s/>in<text:s/>hiring<text:s/>staff,<text:s/>as<text:s/>the<text:s/>act<text:s/>requires<text:s/>the<text:s/>O&amp;M<text:s/>survey<text:s/>to<text:s/>be<text:s/>approved<text:s/>by<text:s/>the<text:s/>Government<text:s/>of<text:s/>Nepal.<text:s/>In<text:s/>practice,<text:s/>this<text:s/>approval<text:s/>needs<text:s/>concurrence<text:s/>of<text:s/>Ministry<text:s/>of<text:s/>Federal<text:s/>Affairs<text:s/>and<text:s/>General<text:s/>Administration<text:s/>(MOFAGA).<text:s/>However,<text:s/>MOFAGA<text:s/>feels<text:s/>that<text:s/>its<text:s/>mandate<text:s/>is<text:s/>limited<text:s/>to<text:s/>approving<text:s/>staff<text:s/>positions<text:s/>under<text:s/>the<text:s/>civil<text:s/>service.<text:s/>Proposed<text:s/>OIBN<text:s/>staff<text:s/>under<text:s/>the<text:s/>O&amp;M<text:s/>survey<text:s/>do<text:s/>not<text:s/>belong<text:s/>to<text:s/>civil<text:s/>service.<text:s/>This<text:s/>lack<text:s/>of<text:s/>clarity<text:s/>in<text:s/>institutional<text:s/>roles<text:s/>and<text:s/>approval<text:s/>authority<text:s/>has<text:s/>stalled<text:s/>the<text:s/>staff<text:s/>hiring<text:s/>process<text:s/>at<text:s/>OIBN.</text:span></text:p>
            </table:table-cell>
            <table:table-cell table:style-name="Cell79">
              <text:p text:style-name="P341"><text:span text:style-name="T341_1">GGN<text:s/>to<text:s/>prioritise<text:s/>technical<text:s/>support<text:s/>to<text:s/>advance<text:s/>amendments<text:s/>to<text:s/>the<text:s/>PPPIA<text:s/></text:span><text:span text:style-name="T341_2">and<text:s/></text:span><text:span text:style-name="T341_3">regulation</text:span><text:span text:style-name="T341_4">,</text:span><text:span text:style-name="T341_5"><text:s/>and<text:s/>related</text:span><text:span text:style-name="T341_6"><text:s/></text:span><text:span text:style-name="T341_7">legislation<text:s/>where<text:s/>necessary,<text:s/>in<text:s/>line<text:s/>with<text:s/>GoN<text:s/>processes,<text:s/>to<text:s/>address<text:s/>legal<text:s/>ambiguities<text:s/>in<text:s/>the<text:s/>Act<text:s/>and<text:s/>enable<text:s/>OIBN<text:s/>to<text:s/>recruit<text:s/>staff<text:s/>under<text:s/>an<text:s/>OIBN<text:s/>service<text:s/>framework<text:s/>–<text:s/>by<text:s/>December<text:s/>2026</text:span></text:p>
              <text:p text:style-name="P342"/>
            </table:table-cell>
          </table:table-row>
          <table:table-row table:style-name="Row26">
            <table:table-cell table:style-name="Cell80">
              <text:p text:style-name="P343"><text:span text:style-name="T343_1">Paper</text:span><text:span text:style-name="T343_2">‑based<text:s/>systems,<text:s/>unharmonized<text:s/>approval<text:s/>system<text:s/>and<text:s/>mandate<text:s/>overlaps<text:s/>limit<text:s/>OSSC<text:s/>effectiveness</text:span><text:span text:style-name="T343_3">:<text:s/>GGN’s<text:s/>support<text:s/>in<text:s/>standardizing<text:s/>IBN’s<text:s/>OSSC<text:s/>business<text:s/>processes<text:s/>across<text:s/>14<text:s/>MDAs<text:s/>has<text:s/>contributed<text:s/>to<text:s/>some<text:s/>streamlining<text:s/>of<text:s/>investment<text:s/>approval<text:s/>procedures.<text:s/>However,<text:s/>the<text:s/>OSSC<text:s/>has<text:s/>not<text:s/>yet<text:s/>achieved<text:s/>its<text:s/>intended<text:s/>effectiveness<text:s/>as<text:s/>a<text:s/>single</text:span><text:span text:style-name="T343_4">‑window<text:s/>service<text:s/>delivery<text:s/>mechanism<text:s/>due<text:s/>to<text:s/>continued<text:s/>reliance<text:s/>on<text:s/>paper</text:span><text:span text:style-name="T343_5">‑based<text:s/>investment<text:s/>proposal<text:s/>processing<text:s/>and<text:s/>approval<text:s/>systems,<text:s/>unharmonized<text:s/>approval<text:s/>procedures<text:s/>and<text:s/>unclear<text:s/>and<text:s/>overlapping<text:s/>mandates<text:s/>between<text:s/>DoI<text:s/>OSSC<text:s/>and<text:s/>the<text:s/>IBN<text:s/>OSSC,<text:s/>which<text:s/>has<text:s/>resulted<text:s/>in<text:s/>investor<text:s/>confusion.</text:span></text:p>
            </table:table-cell>
            <table:table-cell table:style-name="Cell81">
              <text:p text:style-name="P344"><text:span text:style-name="T344_1">GGN<text:s/>to<text:s/>strengthen<text:s/>the<text:s/>effectiveness<text:s/>of<text:s/>the<text:s/>OSSC<text:s/>by<text:s/>(i)<text:s/>completing<text:s/>business<text:s/>process<text:s/>re-engineering<text:s/>(BPR)<text:s/>to<text:s/>clarify<text:s/>institutional<text:s/>mandates<text:s/>and<text:s/>(ii)<text:s/>streamline<text:s/>key<text:s/>procedures<text:s/>and<text:s/>developing<text:s/>a<text:s/>phased<text:s/>digitalisation<text:s/>roadmap<text:s/>in<text:s/>coordination<text:s/>with<text:s/>development<text:s/>partners<text:s/>such<text:s/>as<text:s/>the<text:s/>World<text:s/>Bank<text:s/>and<text:s/>ADB<text:s/>–<text:s/>by<text:s/>December<text:s/>2026</text:span></text:p>
            </table:table-cell>
          </table:table-row>
          <table:table-row table:style-name="Row27">
            <table:table-cell table:style-name="Cell82">
              <text:p text:style-name="P345"><text:span text:style-name="T345_1">Poor<text:s/>PPP<text:s/>structuring<text:s/>leads<text:s/>to<text:s/>uneven<text:s/>risk<text:s/>allocation</text:span><text:span text:style-name="T345_2">:<text:s/>PPP<text:s/>projects<text:s/>are<text:s/>intended<text:s/>to<text:s/>equitably<text:s/>share<text:s/>risks<text:s/>and<text:s/>responsibilities<text:s/>between<text:s/>the<text:s/>public<text:s/>and<text:s/>private<text:s/>sectors<text:s/>while<text:s/>leveraging<text:s/>private-sector<text:s/>efficiency,<text:s/>expertise,<text:s/>and<text:s/>innovation.<text:s/>When<text:s/>properly<text:s/>designed,<text:s/>they<text:s/>can<text:s/>deliver<text:s/>better<text:s/>value<text:s/>and<text:s/>service<text:s/>outcomes.<text:s/>However,<text:s/>weak<text:s/>project<text:s/>design,<text:s/>limited<text:s/>evidence-based<text:s/>assessment,<text:s/>or<text:s/>poor<text:s/>restructuring<text:s/>often<text:s/>can<text:s/>lead<text:s/>to<text:s/>uneven<text:s/>risk<text:s/>allocation.<text:s/>This<text:s/>can<text:s/>place<text:s/>excessive<text:s/>financial,<text:s/>operational,<text:s/>or<text:s/>governance<text:s/>burdens<text:s/>on<text:s/>one<text:s/>party<text:s/>and<text:s/>undermine<text:s/>overall<text:s/>project<text:s/>performance<text:s/>and<text:s/>success.</text:span></text:p>
            </table:table-cell>
            <table:table-cell table:style-name="Cell83">
              <text:p text:style-name="P346"><text:span text:style-name="T346_1">GGN<text:s/>to<text:s/>carry<text:s/>out<text:s/>assessments<text:s/>of<text:s/>at<text:s/>least<text:s/>three<text:s/>PPP<text:s/>pipeline<text:s/>projects<text:s/>using<text:s/>evidence-based<text:s/>appraisal,<text:s/>risk<text:s/>allocation,<text:s/>and<text:s/>restructuring<text:s/>approaches<text:s/>to<text:s/>enhance<text:s/>project<text:s/>performance<text:s/>and<text:s/>sustainability,<text:s/>while<text:s/>building<text:s/>the<text:s/>capacity<text:s/>of<text:s/>OIBN<text:s/>staff<text:s/>through<text:s/>hands-on<text:s/>engagement<text:s/>and<text:s/>knowledge<text:s/>transfer<text:s/>–<text:s/>by<text:s/>March<text:s/>2027</text:span></text:p>
              <text:p text:style-name="P347"/>
            </table:table-cell>
          </table:table-row>
          <table:table-row table:style-name="Row28">
            <table:table-cell table:style-name="Cell84">
              <text:p text:style-name="P348"><text:span text:style-name="T348_1">Sustained<text:s/>government<text:s/>support<text:s/>is<text:s/>critical<text:s/>during<text:s/>project<text:s/>implementation:<text:s/></text:span><text:span text:style-name="T348_2">Government<text:s/>support<text:s/>is<text:s/>essential<text:s/>not<text:s/>only<text:s/>at<text:s/>the<text:s/>project<text:s/>approval<text:s/>stage<text:s/>but<text:s/>also<text:s/>throughout<text:s/>the<text:s/>implementation<text:s/>phase.<text:s/>Continuous<text:s/>engagement<text:s/>and<text:s/>timely<text:s/>intervention<text:s/>by<text:s/>government<text:s/>authorities<text:s/>are<text:s/>necessary<text:s/>to<text:s/>address<text:s/>emerging<text:s/>bottlenecks<text:s/>such<text:s/>as<text:s/>right</text:span><text:span text:style-name="T348_3">‑of</text:span><text:span text:style-name="T348_4">‑way<text:s/>constraints,<text:s/>land<text:s/>acquisition<text:s/>challenges,<text:s/>and<text:s/>local<text:s/>coordination<text:s/>issues,<text:s/>which,<text:s/>if<text:s/>left<text:s/>unresolved,<text:s/>can<text:s/>delay<text:s/>implementation<text:s/>and<text:s/>undermine<text:s/>project<text:s/>outcomes.</text:span></text:p>
            </table:table-cell>
            <table:table-cell table:style-name="Cell85">
              <text:p text:style-name="P349"><text:span text:style-name="T349_1">GGN<text:s/>to<text:s/>strengthen<text:s/>stakeholder<text:s/>and<text:s/>community<text:s/>engagement<text:s/>and<text:s/>enhance<text:s/>collaboration<text:s/>with<text:s/>sub-national<text:s/>governments<text:s/>to<text:s/>identify<text:s/>and<text:s/>resolve<text:s/>at<text:s/>least<text:s/>three</text:span><text:span text:style-name="T349_2"><text:s/>project</text:span><text:span text:style-name="T349_3"><text:s/>implementation<text:s/>bottlenecks,<text:s/>including<text:s/>those<text:s/>experienced<text:s/>in<text:s/>Arun<text:s/>III,<text:s/>through<text:s/>timely<text:s/>and<text:s/>coordinated<text:s/>solutions<text:s/>that<text:s/>support<text:s/>smooth<text:s/>and<text:s/>on-schedule<text:s/>project<text:s/>delivery<text:s/>–<text:s/>by<text:s/>March<text:s/>2027</text:span></text:p>
              <text:p text:style-name="P350"/>
            </table:table-cell>
          </table:table-row>
          <table:table-row table:style-name="Row29">
            <table:table-cell table:style-name="Cell86">
              <text:p text:style-name="P351"><text:span text:style-name="T351_1">Lack<text:s/>of<text:s/>understanding,<text:s/>supportive<text:s/>mindset,<text:s/>commitment<text:s/>and<text:s/>bureaucratic<text:s/>ownership<text:s/>of<text:s/>PPPs:<text:s/></text:span><text:span text:style-name="T351_2">there<text:s/>is<text:s/>a<text:s/>need<text:s/>for<text:s/></text:span><text:span text:style-name="T351_3">promoting<text:s/>sustained<text:s/>high-level<text:s/>leadership<text:s/>support<text:s/>and<text:s/>targeted<text:s/>capacity-building<text:s/>initiatives.<text:s/>The<text:s/>government<text:s/>needs<text:s/>to<text:s/>actively<text:s/>encourage<text:s/>senior<text:s/>officials,<text:s/>implementing<text:s/>agencies<text:s/>and<text:s/>private<text:s/>sector<text:s/>to<text:s/>adopt<text:s/>the<text:s/>PPP<text:s/>approach<text:s/>through<text:s/>clear<text:s/>policy<text:s/>signals,<text:s/>incentives,<text:s/></text:span><text:span text:style-name="T351_4">institutional<text:s/>frameworks</text:span><text:span text:style-name="T351_5"><text:s/>and<text:s/>risk-sharing<text:s/>mechanisms</text:span><text:span text:style-name="T351_6">.</text:span></text:p>
            </table:table-cell>
            <table:table-cell table:style-name="Cell87">
              <text:p text:style-name="P352"><text:span text:style-name="T352_1">GGN<text:s/>and<text:s/>Embassy<text:s/>to<text:s/>organise<text:s/>and<text:s/>facilitate<text:s/>regular<text:s/>policy<text:s/>dialogue<text:s/>and<text:s/>advocacy<text:s/>with<text:s/>senior<text:s/>government<text:s/>officials</text:span><text:span text:style-name="T352_2"><text:s/>on<text:s/>PPPs</text:span><text:span text:style-name="T352_3"><text:s/>through</text:span><text:span text:style-name="T352_4">:</text:span><text:span text:style-name="T352_5"><text:s/>targeted<text:s/></text:span><text:span text:style-name="T352_6">TA</text:span><text:span text:style-name="T352_7">,<text:s/>capacity<text:s/>building<text:s/>on<text:s/>PPP<text:s/>risk<text:s/>management<text:s/>and<text:s/>value-for-money<text:s/>principles,<text:s/>and<text:s/>the<text:s/>sharing<text:s/>of<text:s/>practical<text:s/>international<text:s/>PPP<text:s/>case<text:s/>studies<text:s/>to<text:s/>strengthen<text:s/>institutional<text:s/>commitment,<text:s/>improve<text:s/>understanding,<text:s/>and<text:s/>increase<text:s/>bureaucratic<text:s/>ownership<text:s/>of<text:s/>PPP<text:s/>reforms<text:s/>and<text:s/>implementation<text:s/>–<text:s/>by<text:s/>December<text:s/>2026</text:span></text:p>
            </table:table-cell>
          </table:table-row>
        </table:table>
        <text:h text:style-name="P353" text:outline-level="2"><text:span text:style-name="T353_1">C.<text:s/>DETAILED<text:s/>OUTPUT<text:s/>SCORING</text:span></text:h>
        <text:p text:style-name="P354"/>
        <table:table table:style-name="Table8">
          <table:table-column table:style-name="Column27"/>
          <table:table-column table:style-name="Column28"/>
          <table:table-column table:style-name="Column29"/>
          <table:table-column table:style-name="Column30"/>
          <table:table-column table:style-name="Column31"/>
          <table:table-row table:style-name="Row30">
            <table:table-cell table:style-name="Cell88">
              <text:p text:style-name="P355"><text:span text:style-name="T355_1">Output<text:s/>Title<text:s/></text:span></text:p>
            </table:table-cell>
            <table:table-cell table:style-name="Cell89" table:number-columns-spanned="4">
              <text:p text:style-name="P356"><text:span text:style-name="T356_1">Green<text:s/>growth<text:s/>for<text:s/>cities</text:span></text:p>
            </table:table-cell>
            <table:covered-table-cell/>
            <table:covered-table-cell/>
            <table:covered-table-cell/>
          </table:table-row>
          <table:table-row table:style-name="Row31">
            <table:table-cell table:style-name="Cell90" table:number-columns-spanned="2">
              <text:p text:style-name="P357"><text:span text:style-name="T357_1">Output<text:s/>number:<text:s/></text:span></text:p>
            </table:table-cell>
            <table:covered-table-cell/>
            <table:table-cell table:style-name="Cell91">
              <text:p text:style-name="P358"><text:span text:style-name="T358_1">2</text:span></text:p>
            </table:table-cell>
            <table:table-cell table:style-name="Cell92">
              <text:p text:style-name="P359"><text:span text:style-name="T359_1">Output<text:s/>Score:<text:s/></text:span></text:p>
            </table:table-cell>
            <table:table-cell table:style-name="Cell93">
              <text:p text:style-name="P360"><text:span text:style-name="T360_1">A</text:span></text:p>
            </table:table-cell>
          </table:table-row>
          <table:table-row table:style-name="Row32">
            <table:table-cell table:style-name="Cell94" table:number-columns-spanned="2">
              <text:p text:style-name="P361"><text:span text:style-name="T361_1">Impact<text:s/>weighting<text:s/>(%):<text:s text:c="2"/></text:span></text:p>
            </table:table-cell>
            <table:covered-table-cell/>
            <table:table-cell table:style-name="Cell95">
              <text:p text:style-name="P362"><text:span text:style-name="T362_1">25</text:span><text:span text:style-name="T362_2">%</text:span></text:p>
            </table:table-cell>
            <table:table-cell table:style-name="Cell96">
              <text:p text:style-name="P363"><text:span text:style-name="T363_1">Weighting<text:s/>revised<text:s/>since<text:s/>last<text:s/>AR?<text:s/></text:span></text:p>
            </table:table-cell>
            <table:table-cell table:style-name="Cell97">
              <text:p text:style-name="P364"><text:span text:style-name="T364_1">No</text:span></text:p>
            </table:table-cell>
          </table:table-row>
        </table:table>
        <text:p text:style-name="P365"/>
        <table:table table:style-name="Table9">
          <table:table-column table:style-name="Column32"/>
          <table:table-column table:style-name="Column33"/>
          <table:table-column table:style-name="Column34"/>
          <table:table-header-rows>
            <table:table-row table:style-name="Row33">
              <table:table-cell table:style-name="Cell98">
                <text:p text:style-name="P366"><text:span text:style-name="T366_1">Indicator(s)</text:span></text:p>
              </table:table-cell>
              <table:table-cell table:style-name="Cell99">
                <text:p text:style-name="P367"><text:span text:style-name="T367_1">Milestone(s)<text:s/>for<text:s/>this<text:s/>review</text:span></text:p>
              </table:table-cell>
              <table:table-cell table:style-name="Cell100">
                <text:p text:style-name="P368"><text:span text:style-name="T368_1">Progress<text:s/></text:span></text:p>
              </table:table-cell>
            </table:table-row>
          </table:table-header-rows>
          <table:table-row table:style-name="Row34">
            <table:table-cell table:style-name="Cell101">
              <text:p text:style-name="P369"><text:span text:style-name="T369_1">Output<text:s/>indicator<text:s/></text:span><text:span text:style-name="T369_2">2</text:span><text:span text:style-name="T369_3">.2.1</text:span><text:span text:style-name="T369_4">:</text:span><text:span text:style-name="T369_5"><text:s/></text:span><text:span text:style-name="T369_6"><text:s/>Improved<text:s/>Climate<text:s/>smart<text:s/>policies<text:s/>&amp;<text:s/>regulatory<text:s/>frameworks<text:s/>for<text:s/>urban<text:s/>sector</text:span></text:p>
            </table:table-cell>
            <table:table-cell table:style-name="Cell102">
              <text:p text:style-name="P370"><text:span text:style-name="T370_1">Following<text:s/>policies<text:s/>(after<text:s/>discussion<text:s/>at<text:s/></text:span><text:span text:style-name="T370_2">UTC</text:span><text:span text:style-name="T370_3">)<text:s/>submitted<text:s/>to<text:s/>MoUD<text:s/>for<text:s/>onward<text:s/>approval<text:s/>process:</text:span></text:p>
              <text:list text:style-name="LS22" xml:id="list73">
                <text:list-item>
                  <text:p text:style-name="P371"><text:span text:style-name="T371_1">National<text:s/>Settlement<text:s/>Policy<text:s/></text:span></text:p>
                </text:list-item>
                <text:list-item>
                  <text:p text:style-name="P372"><text:span text:style-name="T372_1">Urban<text:s/>Environment<text:s/>Management<text:s/>Guidelines<text:s/>(UEMG)<text:s/></text:span></text:p>
                </text:list-item>
                <text:list-item>
                  <text:p text:style-name="P373"><text:span text:style-name="T373_1">Recommendation<text:s/>from<text:s/>the<text:s/>review<text:s/>of<text:s/>Urban<text:s/>Development<text:s/>Act<text:s/>and<text:s/>Regulations<text:s/>submitted<text:s/>to<text:s/>MOUD<text:s/>for<text:s/>further<text:s/>refinement</text:span></text:p>
                </text:list-item>
              </text:list>
            </table:table-cell>
            <table:table-cell table:style-name="Cell103">
              <text:p text:style-name="P374"><text:span text:style-name="T374_1">M</text:span><text:span text:style-name="T374_2">oderately<text:s/>did<text:s/>not<text:s/>meet</text:span><text:span text:style-name="T374_3"><text:s/>expectation</text:span></text:p>
              <text:list text:style-name="LS25" xml:id="list76">
                <text:list-item>
                  <text:p text:style-name="P375"><text:span text:style-name="T375_1">Met.<text:s/></text:span><text:span text:style-name="T375_2">Submitted<text:s/>the<text:s/>Draft<text:s/>National<text:s/>Settlement<text:s/>Policy<text:s/>to<text:s/>MoUD<text:s/>after<text:s/>discussion<text:s/>at<text:s/>the<text:s/></text:span><text:span text:style-name="T375_3">UTC</text:span><text:span text:style-name="T375_4">.</text:span></text:p>
                </text:list-item>
                <text:list-item>
                  <text:p text:style-name="P376"><text:span text:style-name="T376_1">Moderately<text:s/>not<text:s/>met.<text:s/></text:span><text:span text:style-name="T376_2">Revised</text:span><text:span text:style-name="T376_3"><text:s/>UEMG</text:span><text:span text:style-name="T376_4"><text:s/>in<text:s/>English</text:span><text:span text:style-name="T376_5"><text:s/>been<text:s/></text:span><text:span text:style-name="T376_6">pending<text:s/>feedback<text:s/>from<text:s/>MoUD<text:s/></text:span><text:span text:style-name="T376_7">and<text:s/>discussion<text:s/>at<text:s/>the<text:s/>UTC</text:span><text:span text:style-name="T376_8">.<text:s/></text:span><text:span text:style-name="T376_9">Nepali<text:s/>translation</text:span><text:span text:style-name="T376_10"><text:s/>is<text:s/>underway.</text:span></text:p>
                </text:list-item>
                <text:list-item>
                  <text:p text:style-name="P377"><text:span text:style-name="T377_1">Met.<text:s/></text:span><text:span text:style-name="T377_2">The<text:s/>Policy<text:s/>and<text:s/>Institutional<text:s/>Assessment<text:s/>(PIA)<text:s/>Report<text:s/></text:span><text:span text:style-name="T377_3">(including<text:s/>the<text:s/>review<text:s/>of<text:s/>Urban<text:s/>Act<text:s/>and<text:s/>Regulations)<text:s/></text:span><text:span text:style-name="T377_4">submitted</text:span><text:span text:style-name="T377_5"><text:s/>and<text:s/>discussed<text:s/>with<text:s/>the<text:s/>MOUD.<text:s/></text:span></text:p>
                </text:list-item>
              </text:list>
            </table:table-cell>
          </table:table-row>
          <table:table-row table:style-name="Row35">
            <table:table-cell table:style-name="Cell104">
              <text:p text:style-name="P378"><text:span text:style-name="T378_1">Output<text:s/>indicator<text:s/></text:span><text:span text:style-name="T378_2">2.2.2:</text:span><text:span text:style-name="T378_3"><text:s/></text:span><text:span text:style-name="T378_4"><text:s/>Strengthened<text:s/>institutional<text:s/>capacities<text:s/>for<text:s/>planning,<text:s/>financing<text:s/>and<text:s/>delivering<text:s/>Climate<text:s/>smart<text:s/>aligned<text:s/>projects</text:span></text:p>
            </table:table-cell>
            <table:table-cell table:style-name="Cell105">
              <text:list text:style-name="LS23" xml:id="list79">
                <text:list-item>
                  <text:p text:style-name="P379"><text:span text:style-name="T379_1">Three<text:s/>municipalities<text:s/>oriented<text:s/>and<text:s/>capacitated<text:s/>through<text:s/>consultations<text:s/>on<text:s/>the<text:s/>cluster<text:s/>mechanism,<text:s/>resulting<text:s/>in<text:s/>an<text:s/>agreed<text:s/>framework<text:s/>developed.</text:span></text:p>
                </text:list-item>
                <text:list-item>
                  <text:p text:style-name="P380"><text:span text:style-name="T380_1">Mechanism<text:s/>developed<text:s/>for<text:s/>at<text:s/>least<text:s/>one<text:s/>cluster;<text:s/>local<text:s/>government<text:s/>partnership,<text:s/>strengthening<text:s/>sub-national<text:s/>collaboration<text:s/>on<text:s/>urban<text:s/>planning<text:s/>and<text:s/>projects.</text:span></text:p>
                </text:list-item>
                <text:list-item>
                  <text:p text:style-name="P381"><text:span text:style-name="T381_1">Prefeasibility<text:s/>study<text:s/>of<text:s/>Clustered<text:s/>ISWM<text:s/>completed</text:span></text:p>
                </text:list-item>
                <text:list-item>
                  <text:p text:style-name="P382"><text:span text:style-name="T382_1">The<text:s/>Prefeasibility<text:s/>study<text:s/>of<text:s/>(a)<text:s/>the<text:s/>Regional<text:s/>Logistics<text:s/>Hub<text:s/>in<text:s/>the<text:s/>Butwal<text:s/>region,<text:s/>Lumbini,<text:s/>and<text:s/>(b)<text:s/>the<text:s/>Agro-processing<text:s/>Hub<text:s/>in<text:s/>Balwa,<text:s/>Madhesh<text:s/>initiated.<text:s/>(Field<text:s/>Visit,<text:s/>Current<text:s/>Situation<text:s/>Study<text:s/>(Completed)</text:span></text:p>
                </text:list-item>
              </text:list>
            </table:table-cell>
            <table:table-cell table:style-name="Cell106">
              <text:p text:style-name="P383"><text:span text:style-name="T383_1">Moderately<text:s/>e</text:span><text:span text:style-name="T383_2">xceeded<text:s/>expectation</text:span></text:p>
              <text:list text:style-name="LS26" xml:id="list83">
                <text:list-item>
                  <text:p text:style-name="P384"><text:span text:style-name="T384_1">Five</text:span><text:span text:style-name="T384_2"><text:s/>municipalities<text:s/>(</text:span><text:span text:style-name="T384_3">Janakpurdham,<text:s/>Bardibas,<text:s/>Chhireswornath,<text:s/>Mithila,<text:s/>and<text:s/>Laksminiya</text:span><text:span text:style-name="T384_4">)<text:s/></text:span><text:span text:style-name="T384_5">provided<text:s/>a</text:span><text:span text:style-name="T384_6"><text:s/>collective<text:s/></text:span><text:span text:style-name="T384_7">written<text:s/></text:span><text:span text:style-name="T384_8">commitment<text:s/>to<text:s/>the<text:s/>Cluster<text:s/>ISWM<text:s/>approach</text:span><text:span text:style-name="T384_9">.<text:s/></text:span></text:p>
                </text:list-item>
                <text:list-item>
                  <text:p text:style-name="P385"><text:span text:style-name="T385_1">Private<text:s/>sector<text:s/>partners</text:span><text:span text:style-name="T385_2">,</text:span><text:span text:style-name="T385_3"><text:s/>including</text:span><text:span text:style-name="T385_4"><text:s/>FNCCI,<text:s/>CNI</text:span><text:span text:style-name="T385_5"><text:s/>agreed<text:s/>to<text:s/>partner<text:s/>with<text:s/>Government<text:s/></text:span><text:span text:style-name="T385_6">entities</text:span><text:span text:style-name="T385_7"><text:s/>including<text:s/></text:span><text:span text:style-name="T385_8"><text:s/>provincial<text:s/>and<text:s/></text:span><text:span text:style-name="T385_9">municipalities<text:s/></text:span><text:span text:style-name="T385_10">to<text:s/></text:span><text:span text:style-name="T385_11">partner<text:s/>and<text:s/></text:span><text:span text:style-name="T385_12">participate</text:span><text:span text:style-name="T385_13"><text:s/>in<text:s/>ISWM<text:s/>project</text:span><text:span text:style-name="T385_14">.<text:s/></text:span><text:span text:style-name="T385_15">T</text:span><text:span text:style-name="T385_16">he<text:s/></text:span><text:span text:style-name="T385_17">P</text:span><text:span text:style-name="T385_18">rovincial<text:s/>Ministry<text:s/>of<text:s/>Energy,<text:s/></text:span><text:span text:style-name="T385_19">Water<text:s/> Supply</text:span><text:span text:style-name="T385_20"><text:s/>and<text:s/>Irrigation</text:span><text:span text:style-name="T385_21"><text:s/></text:span><text:span text:style-name="T385_22">is<text:s/>the<text:s/>confirmed</text:span><text:span text:style-name="T385_23"><text:s/>coordinating<text:s/>agency.</text:span></text:p>
                </text:list-item>
                <text:list-item>
                  <text:p text:style-name="P386"><text:span text:style-name="T386_1">Complete</text:span><text:span text:style-name="T386_2">.</text:span></text:p>
                </text:list-item>
                <text:list-item>
                  <text:p text:style-name="P387"><text:span text:style-name="T387_1">(a)<text:s/></text:span><text:span text:style-name="T387_2">The<text:s/>Project<text:s/>Initiation<text:s/>Document<text:s/>(PID)<text:s/>drafted</text:span><text:span text:style-name="T387_3">,<text:s/>and<text:s/>pre-feasibility<text:s/>study<text:s/>underway</text:span><text:span text:style-name="T387_4">;<text:s/>(b)<text:s/></text:span><text:span text:style-name="T387_5">Complete</text:span><text:span text:style-name="T387_6">;</text:span><text:span text:style-name="T387_7"><text:s/>and<text:s/>additionally:<text:s/></text:span><text:span text:style-name="T387_8">(c)</text:span><text:span text:style-name="T387_9"><text:s/></text:span><text:span text:style-name="T387_10">land<text:s/>pooling</text:span><text:span text:style-name="T387_11"><text:s/>project<text:s/>unblocked</text:span><text:span text:style-name="T387_12"><text:s/>with<text:s/>agreement<text:s/>established</text:span><text:span text:style-name="T387_13"><text:s/>between<text:s text:c="2"/>Landpooling<text:s/>Birendranagar<text:s/>Municipality<text:s/>and<text:s/>the<text:s/>Surkhet<text:s/>Valley<text:s/>Town<text:s/>Development<text:s/>Committee,<text:s/>based<text:s/>on<text:s/></text:span><text:span text:style-name="T387_14">rigorous<text:s/>stakeholder<text:s/>consultations</text:span></text:p>
                </text:list-item>
              </text:list>
            </table:table-cell>
          </table:table-row>
          <table:table-row table:style-name="Row36">
            <table:table-cell table:style-name="Cell107">
              <text:p text:style-name="P388"><text:span text:style-name="T388_1">Output<text:s/>indicator<text:s/></text:span><text:span text:style-name="T388_2">2.2.3:<text:s text:c="2"/>Climate<text:s/>smart<text:s/>aligned<text:s/>bankable<text:s/>project<text:s/>pipeline<text:s/>developed<text:s text:c="2"/></text:span></text:p>
            </table:table-cell>
            <table:table-cell table:style-name="Cell108">
              <text:list text:style-name="LS24" xml:id="list87">
                <text:list-item>
                  <text:p text:style-name="P389"><text:span text:style-name="T389_1">Potential<text:s/>investors<text:s/>identified<text:s/>and<text:s/>dialogue<text:s/>initiated<text:s/>in<text:s/>two<text:s/>clusters<text:s/>(Lumbini<text:s/>and<text:s/>Madhesh)</text:span></text:p>
                </text:list-item>
                <text:list-item>
                  <text:p text:style-name="P390"><text:span text:style-name="T390_1">Fifteen<text:s/>projects<text:s/>across<text:s/>three<text:s/>clusters<text:s/>reviewed,<text:s/>with<text:s/>Project<text:s/>Information<text:s/>Notes<text:s/>(PINs)<text:s/>prepared<text:s/>for<text:s/>seven<text:s/>priority<text:s/>projects</text:span></text:p>
                </text:list-item>
              </text:list>
            </table:table-cell>
            <table:table-cell table:style-name="Cell109">
              <text:p text:style-name="P391"><text:span text:style-name="T391_1">Met</text:span><text:span text:style-name="T391_2"><text:s/>expectation</text:span></text:p>
              <text:list text:style-name="LS27" xml:id="list89">
                <text:list-item>
                  <text:p text:style-name="P392"><text:span text:style-name="T392_1">Potential<text:s/>investors<text:s/>(FNCCI,<text:s/>CNI,<text:s/>NIFRA<text:s/>and<text:s/>TDF)<text:s/>for<text:s/>the<text:s/>Regional<text:s/>Logistics<text:s/>Hub</text:span><text:span text:style-name="T392_2"><text:s/></text:span><text:span text:style-name="T392_3">and<text:s/></text:span><text:span text:style-name="T392_4">a</text:span><text:span text:style-name="T392_5">gro-processing<text:s/>Hub<text:s/>Balwa<text:s/>consulted</text:span><text:span text:style-name="T392_6">.<text:s/></text:span></text:p>
                </text:list-item>
                <text:list-item>
                  <text:p text:style-name="P393"><text:span text:style-name="T393_1">Systematic<text:s/>screening<text:s/>and<text:s/>Project<text:s/>Information<text:s/>Notes<text:s/>(PINs)<text:s/>completed<text:s/>for<text:s/>15<text:s/>urban<text:s/>projects</text:span><text:span text:style-name="T393_2"><text:s/>(of<text:s/>which<text:s/>7<text:s/>prioritized<text:s/>with<text:s/>detail<text:s/>PIN)</text:span><text:span text:style-name="T393_3"><text:s/></text:span><text:span text:style-name="T393_4">in<text:s/>3<text:s/>urban</text:span><text:span text:style-name="T393_5"><text:s/>clusters</text:span><text:span text:style-name="T393_6">.</text:span></text:p>
                </text:list-item>
              </text:list>
            </table:table-cell>
          </table:table-row>
        </table:table>
        <text:p text:style-name="P394"/>
        <text:p text:style-name="P395"/>
        <text:p text:style-name="P396"/>
        <text:p text:style-name="P397"/>
        <text:p text:style-name="P398"/>
        <text:p text:style-name="P399"/>
        <text:p text:style-name="P400"/>
        <text:p text:style-name="P401"/>
        <text:p text:style-name="P402"/>
        <text:p text:style-name="P403"><text:span text:style-name="T403_1">Briefly<text:s/>describe<text:s/>the<text:s/>output’s<text:s/>activities<text:s/>and<text:s/>provide<text:s/>supporting<text:s/>narrative<text:s/>for<text:s/>the<text:s/>score</text:span></text:p>
        <text:p text:style-name="P404"/>
        <text:p text:style-name="P405"><text:span text:style-name="T405_1">An<text:s/></text:span><text:span text:style-name="T405_2">A</text:span><text:span text:style-name="T405_3"><text:s/>score<text:s/>is<text:s/>justified<text:s/>for<text:s/>Component<text:s/>2,<text:s/>reflecting<text:s/>a<text:s/>strong<text:s/>and<text:s/>integrated<text:s/>approach<text:s/>to<text:s/></text:span><text:span text:style-name="T405_4">the<text:s/>delivery<text:s/>of<text:s/></text:span><text:span text:style-name="T405_5">urban<text:s/>policy<text:s/>and<text:s/></text:span><text:span text:style-name="T405_6">more<text:s/>disciplined<text:s/></text:span><text:span text:style-name="T405_7">sub-national<text:s/>project<text:s/>pipeline<text:s/>development</text:span><text:span text:style-name="T405_8">,<text:s/>but<text:s/>also<text:s/>the<text:s/>challenge<text:s/>of<text:s/>progressing<text:s/>projects<text:s/>at<text:s/>the<text:s/>sub-national<text:s/>level.<text:s/></text:span></text:p>
        <text:p text:style-name="P406"/>
        <text:p text:style-name="P407"><text:span text:style-name="T407_1">The<text:s/>programme<text:s/>supported<text:s/>a<text:s/>coherent<text:s/>set<text:s/>of<text:s/>national<text:s/>urban<text:s/>policies,<text:s/>including<text:s/>the<text:s/>draft<text:s/>National<text:s/>Settlement<text:s/>Policy<text:s/>and<text:s/>updated<text:s/>Urban<text:s/>Environment<text:s/>Management<text:s/>Guidelines,<text:s/>which<text:s/>embed<text:s/>risk</text:span><text:span text:style-name="T407_2">‑sensitive<text:s/>land<text:s/>use<text:s/>planning<text:s/>and<text:s/>environmental<text:s/>safeguards.<text:s/>This<text:s/>was<text:s/>reinforced<text:s/>by<text:s/>a<text:s/>robust<text:s/></text:span><text:span text:style-name="T407_3">PIA</text:span><text:span text:style-name="T407_4"><text:s/>that<text:s/>generated<text:s/>evidence</text:span><text:span text:style-name="T407_5">‑based<text:s/>recommendations<text:s/>to<text:s/>strengthen<text:s/>the<text:s/>Urban<text:s/>Development<text:s/>Act<text:s/>and<text:s/>improve<text:s/>institutional<text:s/>alignment.<text:s/>Delivery<text:s/>was<text:s/>underpinned<text:s/>by<text:s/>effective<text:s/>coordination<text:s/>through<text:s/>the<text:s/>government</text:span><text:span text:style-name="T407_6">‑led<text:s/>Urban<text:s/>Thematic<text:s/>Committee,<text:s/>which<text:s/>brought<text:s/>together<text:s/>federal,<text:s/>provincial<text:s/>and<text:s/>local<text:s/>actors<text:s/>and<text:s/>built<text:s/>broad<text:s/>ownership.<text:s/>Strategic<text:s/>collaboration<text:s/>with<text:s/>partners<text:s/>such<text:s/>as<text:s/>ICIMOD<text:s/>and<text:s/>UN</text:span><text:span text:style-name="T407_7">‑Habitat<text:s/>further<text:s/>strengthened<text:s/>the<text:s/>quality<text:s/>and<text:s/>credibility<text:s/>of<text:s/>the<text:s/>policy<text:s/>work,<text:s/>resulting<text:s/>in<text:s/>a<text:s/>well</text:span><text:span text:style-name="T407_8">‑anchored<text:s/>and<text:s/>scalable<text:s/>framework<text:s/>for<text:s/>sustainable<text:s/>urban<text:s/>development.</text:span><text:span text:style-name="T407_9"><text:s/></text:span></text:p>
        <text:p text:style-name="P408"/>
        <text:p text:style-name="P409"><text:span text:style-name="T409_1">I</text:span><text:span text:style-name="T409_2">n<text:s/>parallel,<text:s/>GGN<text:s/>delivered<text:s/>strongly<text:s/>on<text:s/>building<text:s/>a<text:s/>sub</text:span><text:span text:style-name="T409_3">‑national<text:s/>pipeline<text:s/>of<text:s/>investable<text:s/>urban<text:s/>projects,<text:s/>with<text:s/></text:span><text:span text:style-name="T409_4">delivery</text:span><text:span text:style-name="T409_5"><text:s/>beyond<text:s/>targets</text:span><text:span text:style-name="T409_6"><text:s/>and</text:span><text:span text:style-name="T409_7"><text:s/>with<text:s/></text:span><text:span text:style-name="T409_8">strong<text:s/>ownership<text:s/></text:span><text:span text:style-name="T409_9">emerging<text:s/>at<text:s/></text:span><text:span text:style-name="T409_10">local</text:span><text:span text:style-name="T409_11"><text:s/>level</text:span><text:span text:style-name="T409_12"><text:s/>-<text:s/>moving<text:s/>from<text:s/>an<text:s/>initial<text:s/>15<text:s/>projects</text:span><text:span text:style-name="T409_13"><text:s/>to</text:span><text:span text:style-name="T409_14"><text:s/>4.<text:s/></text:span><text:span text:style-name="T409_15">In<text:s/>Madhesh<text:s/>Province,<text:s/>the<text:s/>clustered<text:s/></text:span><text:span text:style-name="T409_16">ISWM<text:s/></text:span><text:span text:style-name="T409_17">initiative<text:s/>progressed<text:s/>smoothly</text:span><text:span text:style-name="T409_18">.<text:s/>GGN<text:s/>has<text:s/>created<text:s/>stronger<text:s/>inter-governmental<text:s/>and<text:s/>inter-municipal<text:s/>coordination<text:s/>than<text:s/>previously<text:s/>exi</text:span><text:span text:style-name="T409_19">s</text:span><text:span text:style-name="T409_20">ted<text:s/>through<text:s/>the<text:s/>cluster<text:s/>mechanism:<text:s/></text:span><text:span text:style-name="T409_21">five<text:s/>municipalities<text:s/>formalising<text:s/>collaboration<text:s/>under<text:s/>provincial<text:s/>coordination,<text:s/>demonstrating<text:s/>strong<text:s/>sub</text:span><text:span text:style-name="T409_22">‑national<text:s/>ownership</text:span><text:span text:style-name="T409_23">,</text:span><text:span text:style-name="T409_24"><text:s/>leadership</text:span><text:span text:style-name="T409_25">,<text:s/>and<text:s/>supporting<text:s/>federalism</text:span><text:span text:style-name="T409_26">.</text:span><text:span text:style-name="T409_27"><text:s/>This<text:s/>significant<text:s/>sub-national<text:s/>institutional<text:s/>result<text:s/>needs<text:s/>to<text:s/>be<text:s/>shared<text:s/>and<text:s/>amplified.<text:s/></text:span><text:span text:style-name="T409_28">In<text:s/>Birendranagar,<text:s/>land<text:s/>pooling<text:s/>advanced<text:s/>from<text:s/>a<text:s/>stalled<text:s/>concept</text:span><text:span text:style-name="T409_29"><text:s/>(previously<text:s/>supported<text:s/>by<text:s/>USAID)</text:span><text:span text:style-name="T409_30"><text:s/></text:span><text:span text:style-name="T409_31">to<text:s/>municipal<text:s/>commitment<text:s/>and<text:s/>establishment<text:s/>of<text:s/>a<text:s/>dedicated<text:s/>Project<text:s/>Implementation<text:s/>Unit,<text:s/>indicating<text:s/>implementation<text:s/>readiness.</text:span><text:span text:style-name="T409_32"><text:s/>The<text:s/>main<text:s/>challenge</text:span><text:span text:style-name="T409_33"><text:s/>of<text:s/>the<text:s/>projects<text:s/>is<text:s/>their<text:s/>early<text:s/>stage<text:s/></text:span><text:span text:style-name="T409_34">and<text:s/>need<text:s/>to<text:s/>advance<text:s/>them<text:s/></text:span><text:span text:style-name="T409_35">quickly</text:span><text:span text:style-name="T409_36"><text:s/>(not<text:s/>just<text:s/>because<text:s/>of<text:s/>local<text:s/>elections<text:s/>in<text:s/>2027)</text:span><text:span text:style-name="T409_37"><text:s/>while<text:s/>maintaining<text:s/>buy-in,<text:s/>addressing<text:s/>policy<text:s/>bottlenecks<text:s/>and<text:s/>securing<text:s/>interested<text:s/>private<text:s/>sector<text:s/>developers<text:s/>and<text:s/>financers.</text:span><text:span text:style-name="T409_38"><text:s/>The<text:s/>latter<text:s/>will<text:s/>be<text:s/>a<text:s/>major<text:s/></text:span><text:span text:style-name="T409_39">success<text:s/></text:span><text:span text:style-name="T409_40">risk<text:s/></text:span><text:span text:style-name="T409_41">going<text:s/>forward.</text:span></text:p>
        <text:p text:style-name="P410"/>
        <text:p text:style-name="P411"><text:span text:style-name="T411_1">Capacity<text:s/>building<text:s/>was<text:s/>a<text:s/>core<text:s/>delivery<text:s/>mechanism<text:s/>for<text:s/>the<text:s/>project<text:s/>development<text:s/>at<text:s/></text:span><text:span text:style-name="T411_2">sub-national<text:s/>level.<text:s/>For<text:s/>example,<text:s/></text:span><text:span text:style-name="T411_3">within<text:s/>the<text:s/>ISWM<text:s/>process<text:s/>sustained<text:s/>technical<text:s/>engagement<text:s/></text:span><text:span text:style-name="T411_4">occurred<text:s/></text:span><text:span text:style-name="T411_5">with<text:s/></text:span><text:span text:style-name="T411_6">municipalitie</text:span><text:span text:style-name="T411_7">.<text:s/>This<text:s/>included<text:s/></text:span><text:span text:style-name="T411_8">orientation<text:s/>and<text:s/>hands-on<text:s/>support<text:s/>to<text:s/>shift<text:s/>understanding<text:s/>from<text:s/>landfill-centric<text:s/>approaches<text:s/>to<text:s/>integrated<text:s/>systems,<text:s/>and<text:s/>to<text:s/>enable<text:s/>informed<text:s/>inter-municipal<text:s/>partnerships<text:s/>where<text:s/>constraints<text:s/>such<text:s/>as<text:s/>land<text:s/>availability<text:s/>initially<text:s/>limited<text:s/>cooperation.</text:span></text:p>
        <text:p text:style-name="P412"/>
        <text:p text:style-name="P413"><text:span text:style-name="T413_1">Describe<text:s/>any<text:s/>changes<text:s/>to<text:s/>this<text:s/>output<text:s/>during<text:s/>the<text:s/>past<text:s/>year,<text:s/>and<text:s/>any<text:s/>planned<text:s/>changes<text:s/>as<text:s/>a<text:s/>result<text:s/>of<text:s/>this<text:s/>revie</text:span><text:span text:style-name="T413_2">w</text:span></text:p>
        <text:p text:style-name="P414"><text:span text:style-name="T414_1">To<text:s/>reflect<text:s/>a<text:s/>smaller<text:s/>budget,<text:s/>targets<text:s/>were<text:s/></text:span><text:span text:style-name="T414_2">reviewed<text:s/>w</text:span><text:span text:style-name="T414_3">ith<text:s/>the<text:s/>implementing<text:s/>partner<text:s/>at<text:s/>the<text:s/>start<text:s/>of<text:s/>the<text:s/>year.<text:s/></text:span><text:span text:style-name="T414_4">Projects<text:s/>were<text:s/>rationalised<text:s/>for<text:s/>their<text:s/>readiness<text:s/>and<text:s/>potential<text:s/>for<text:s/>positive<text:s/>spillovers.<text:s/></text:span><text:span text:style-name="T414_5">Further<text:s/>rationalisation<text:s/>will<text:s/>be<text:s/>required<text:s/>as<text:s/>budgets<text:s/>reduce<text:s/>further.<text:s/></text:span><text:span text:style-name="T414_6">More<text:s/>broadly,<text:s/>a</text:span><text:span text:style-name="T414_7">ctivities<text:s/>will<text:s/>be<text:s/>screened<text:s/>and<text:s/>prioritised<text:s/>against<text:s/>tractability,<text:s/>maturity<text:s/>and<text:s/>alignment<text:s/>to<text:s/>UK<text:s/>emerging<text:s/>priorities</text:span><text:span text:style-name="T414_8"><text:s/>under<text:s/>the<text:s/>EIP</text:span><text:span text:style-name="T414_9">,<text:s/>including<text:s/>an<text:s/>increased<text:s/>focus<text:s/>on<text:s/>system<text:s/>strengthening.<text:s/></text:span></text:p>
        <text:p text:style-name="P415"/>
        <text:p text:style-name="P416"><text:span text:style-name="T416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  <text:p text:style-name="P417"/>
        <table:table table:style-name="Table10">
          <table:table-column table:style-name="Column35"/>
          <table:table-column table:style-name="Column36"/>
          <table:table-row table:style-name="Row37">
            <table:table-cell table:style-name="Cell110">
              <text:p text:style-name="P418"><text:span text:style-name="T418_1">Recommendations</text:span></text:p>
            </table:table-cell>
            <table:table-cell table:style-name="Cell111">
              <text:p text:style-name="P419"><text:span text:style-name="T419_1">Progress</text:span></text:p>
            </table:table-cell>
          </table:table-row>
          <table:table-row table:style-name="Row38">
            <table:table-cell table:style-name="Cell112">
              <text:p text:style-name="P420"><text:span text:style-name="T420_1">GGN<text:s/>should<text:s/>prioritise<text:s/>strategic<text:s/>partnerships<text:s/>with<text:s/>MDBs<text:s/>(e.g.<text:s/>ADB,<text:s/>World<text:s/>Bank)<text:s/>and<text:s/>national<text:s/>financing<text:s/>institutions<text:s/>(TDF,<text:s/>NIFRA)<text:s/>to<text:s/>strengthen<text:s/>technical<text:s/>alignment<text:s/>and<text:s/>unlock<text:s/>sustainable<text:s/>financing<text:s/>for<text:s/>scalable<text:s/>urban<text:s/>infrastructure.</text:span></text:p>
            </table:table-cell>
            <table:table-cell table:style-name="Cell113">
              <text:p text:style-name="P421"><text:span text:style-name="T421_1">Ongoing</text:span><text:span text:style-name="T421_2">.<text:s/></text:span><text:span text:style-name="T421_3">Progress<text:s/>has<text:s/>been<text:s/>made<text:s/>in<text:s/>strengthening<text:s/>these<text:s/>partnerships,<text:s/>although<text:s/>MDB<text:s/>engagement<text:s/>has<text:s/>remained<text:s/>largely<text:s/>Kathmandu-focused.<text:s/>Collaboration<text:s/>with<text:s/>the<text:s/>World<text:s/>Bank<text:s/>has<text:s/>advanced<text:s/>through<text:s/>the<text:s/>Kathmandu<text:s/>Valley<text:s/>2040<text:s/>initiative,<text:s/>with<text:s/>Political<text:s/>Economy<text:s/>Analysis<text:s/>(PEA)<text:s/>of<text:s/>KV<text:s/>2040</text:span><text:span text:style-name="T421_4"><text:s/></text:span><text:span text:style-name="T421_5">underway.<text:s/>GGN<text:s/>has<text:s/>held<text:s/>multiple<text:s/>rounds<text:s/>of<text:s/>discussions<text:s/>with<text:s/>TDF<text:s/>and<text:s/>NIFRA<text:s/>on<text:s/>project<text:s/>financing,<text:s/>supported<text:s/>by<text:s/>a<text:s/>dedicated<text:s/>study<text:s/>on<text:s/>municipal<text:s/>financing<text:s/>bottlenecks<text:s/>to<text:s/>inform<text:s/>scalable<text:s/>solutions.</text:span></text:p>
            </table:table-cell>
          </table:table-row>
          <table:table-row table:style-name="Row39">
            <table:table-cell table:style-name="Cell114">
              <text:p text:style-name="P422"><text:span text:style-name="T422_1">GGN<text:s/>urban<text:s/>component<text:s/>to<text:s/>continue<text:s/>its<text:s/>primary<text:s/>focus<text:s/>on<text:s/>transformative<text:s/>green<text:s/>and<text:s/>urban<text:s/>infrastructure<text:s/>projects,<text:s/>and<text:s/>related<text:s/>urban<text:s/>policy<text:s/>bottlenecks.</text:span></text:p>
            </table:table-cell>
            <table:table-cell table:style-name="Cell115">
              <text:p text:style-name="P423"><text:span text:style-name="T423_1">Progress<text:s/>made</text:span><text:span text:style-name="T423_2"><text:s/>in<text:s/>sharpening<text:s/>this<text:s/>focus,<text:s/>with<text:s/>GGN<text:s/>narrowing<text:s/>its<text:s/>pipeline<text:s/>to<text:s/>three<text:s/>priority<text:s/>transformative<text:s/>urban<text:s/>infrastructure<text:s/>projects<text:s/>-<text:s/>two<text:s/>in<text:s/>Madhesh<text:s/>and<text:s/>one<text:s/>in<text:s/>Lumbin</text:span><text:span text:style-name="T423_3">i,<text:s/></text:span><text:span text:style-name="T423_4">while<text:s/>increasingly<text:s/>targeting<text:s/>the<text:s/>key<text:s/>policy<text:s/>bottleneck</text:span><text:span text:style-name="T423_5">s</text:span><text:span text:style-name="T423_6"><text:s/>(of<text:s/>which<text:s/>“land”<text:s/>is<text:s/>a<text:s/>critical<text:s/>issue)</text:span><text:span text:style-name="T423_7">.<text:s/>In<text:s/>this<text:s/>context,<text:s/>Birendranagar<text:s/>land<text:s/>pooling<text:s/>project<text:s/></text:span><text:span text:style-name="T423_8">was<text:s/></text:span><text:span text:style-name="T423_9">advanced<text:s/>as<text:s/>a<text:s/>strategically<text:s/>transformative<text:s/></text:span><text:span text:style-name="T423_10">project</text:span><text:span text:style-name="T423_11">,<text:s/>offering<text:s/>practical<text:s/>insights<text:s/>into<text:s/>how<text:s/>land<text:s/>can<text:s/>be<text:s/>consolidated<text:s/>for<text:s/>planned<text:s/>urban<text:s/>development,<text:s/>and<text:s/>highlighting<text:s/>the<text:s/>need<text:s/>for<text:s/>coordinated<text:s/>action<text:s/>across<text:s/>all<text:s/>tiers<text:s/>of<text:s/>government.</text:span></text:p>
            </table:table-cell>
          </table:table-row>
        </table:table>
        <text:p text:style-name="P424"/>
        <text:p text:style-name="P425"/>
        <text:p text:style-name="P426"/>
        <text:p text:style-name="P427"><text:span text:style-name="T427_1">Lessons</text:span></text:p>
        <text:p text:style-name="P428"/>
        <text:list text:style-name="LS36" xml:id="list91">
          <text:list-item>
            <text:p text:style-name="P429"><text:span text:style-name="T429_1">Cross-component<text:s/>integration<text:s/>drives<text:s/>strong<text:s/>results:</text:span><text:span text:style-name="T429_2"><text:s/>Integrating<text:s/>GGN’s<text:s/>components<text:s/>created<text:s/>synergies<text:s/>that<text:s/>significantly<text:s/>improved<text:s/>urban<text:s/>outcomes.<text:s/>For<text:s/>example,<text:s/></text:span><text:span text:style-name="T429_3">sharing</text:span><text:span text:style-name="T429_4"><text:s/>PPP<text:s/>and<text:s/>regulatory<text:s/>expertise<text:s/>from<text:s/></text:span><text:span text:style-name="T429_5">other<text:s/>two<text:s/>components</text:span><text:span text:style-name="T429_6"><text:s/></text:span><text:span text:style-name="T429_7">for<text:s/>the<text:s/>development<text:s/>of</text:span><text:span text:style-name="T429_8"><text:s/></text:span><text:span text:style-name="T429_9">clustered<text:s/></text:span><text:span text:style-name="T429_10">ISWM<text:s/></text:span><text:span text:style-name="T429_11">project</text:span><text:span text:style-name="T429_12"><text:s/>result</text:span><text:span text:style-name="T429_13">ed</text:span><text:span text:style-name="T429_14"><text:s/>in<text:s/></text:span><text:span text:style-name="T429_15">breaking<text:s/></text:span><text:span text:style-name="T429_16">programme<text:s/></text:span><text:span text:style-name="T429_17">silos<text:s/>and<text:s/>contributing<text:s/>to<text:s/></text:span><text:span text:style-name="T429_18">more<text:s/>coherent</text:span><text:span text:style-name="T429_19"><text:s/>and</text:span><text:span text:style-name="T429_20"><text:s/>high-impact<text:s/>progress.</text:span></text:p>
          </text:list-item>
        </text:list>
        <text:p text:style-name="P430"/>
        <text:list text:style-name="LS36" xml:id="list92">
          <text:list-item>
            <text:p text:style-name="P431"><text:span text:style-name="T431_1">Difficulty<text:s/>in<text:s/>attracting<text:s/>private<text:s/>investment<text:s/>at<text:s/>sub-national<text:s/>level</text:span><text:span text:style-name="T431_2">.<text:s/>While<text:s/>most<text:s/>projects<text:s/>are<text:s/></text:span><text:span text:style-name="T431_3">still<text:s/></text:span><text:span text:style-name="T431_4">upstream</text:span><text:span text:style-name="T431_5">,<text:s/>initial<text:s/>consultations<text:s/>show<text:s/>lack<text:s/>of<text:s/>local<text:s/>private<text:s/>sector<text:s/>capacity<text:s/>and<text:s/>financing.<text:s/></text:span><text:span text:style-name="T431_6">Broad<text:s/>engagement<text:s/>is<text:s/>the<text:s/>most<text:s/>effective<text:s/>e.g.<text:s/>a<text:s/>Kathmandu<text:s/>workshop<text:s/>on<text:s/>ISWM<text:s/>identified<text:s/></text:span><text:span text:style-name="T431_7">several</text:span><text:span text:style-name="T431_8"><text:s/></text:span><text:span text:style-name="T431_9">promising<text:s/></text:span><text:span text:style-name="T431_10">private<text:s/>sector<text:s/>actors<text:s/>–<text:s/>complementing<text:s/>sub-national<text:s/>engagement.<text:s/></text:span></text:p>
          </text:list-item>
        </text:list>
        <text:p text:style-name="P432"/>
        <text:list text:style-name="LS36" xml:id="list93">
          <text:list-item>
            <text:p text:style-name="P433"><text:span text:style-name="T433_1">Local<text:s/>leadership<text:s/>and<text:s/>broad<text:s/>engagement<text:s/>ensure<text:s/>momentum:</text:span><text:span text:style-name="T433_2"><text:s/>Strong<text:s/>sub-national<text:s/>ownership<text:s/>and<text:s/>stakeholder<text:s/>coordination<text:s/>were<text:s/>key<text:s/>to<text:s/>delivering<text:s/>ambitious<text:s/>urban<text:s/>pilots.<text:s/>In<text:s/>Madhesh<text:s/>Province,<text:s/></text:span><text:span text:style-name="T433_3">the<text:s/></text:span><text:span text:style-name="T433_4">five<text:s/>municipalities<text:s/>under<text:s/>provincial<text:s/>coordination</text:span><text:span text:style-name="T433_5">,</text:span><text:span text:style-name="T433_6"><text:s/>agreed</text:span><text:span text:style-name="T433_7"><text:s/></text:span><text:span text:style-name="T433_8">sharing<text:s/>roles,<text:s/>costs<text:s/>and<text:s/>sites</text:span><text:span text:style-name="T433_9">,<text:s/></text:span><text:span text:style-name="T433_10">and<text:s/>engaged<text:s/>early<text:s/>with<text:s/>private<text:s/>investors<text:s/>and<text:s/>development<text:s/>funds,<text:s/>which<text:s/>built<text:s/>broad<text:s/>buy-in<text:s/>and<text:s/>accelerated<text:s/>project<text:s/>readiness<text:s/>beyond<text:s/>initial<text:s/>targets.</text:span><text:span text:style-name="T433_11"><text:s/>The<text:s/>build<text:s/>up<text:s/>to<text:s/>local<text:s/>elections<text:s/>in<text:s/>2027<text:s/>will<text:s/>drive<text:s/>further<text:s/>impetus<text:s/>for<text:s/>delivery.</text:span></text:p>
          </text:list-item>
        </text:list>
        <text:p text:style-name="P434"/>
        <text:p text:style-name="P435"><text:span text:style-name="T435_1">Recommendations</text:span></text:p>
        <text:p text:style-name="P436"/>
        <text:list text:style-name="LS29" xml:id="list94">
          <text:list-item>
            <text:p text:style-name="P437"><text:span text:style-name="T437_1">GGN<text:s/></text:span><text:span text:style-name="T437_2">to<text:s/>enhance<text:s/>focus<text:s/>on<text:s/></text:span><text:span text:style-name="T437_3">leveraging<text:s/>MDB<text:s/>partnerships,<text:s/>particularly<text:s/>advancing<text:s/>the<text:s/>delivery<text:s/>of<text:s/>Kathmandu<text:s/>Valley<text:s/>2040</text:span><text:span text:style-name="T437_4">.<text:s/>GGN<text:s/>to<text:s/>consider<text:s/>inclusion<text:s/>of<text:s/>a<text:s/>logframe<text:s/>indicator<text:s/>on<text:s/>this<text:s/>by<text:s/>July<text:s/>2026.</text:span><text:span text:style-name="T437_5"><text:s/></text:span></text:p>
          </text:list-item>
        </text:list>
        <text:p text:style-name="P438"/>
        <text:list text:style-name="LS29" xml:id="list95">
          <text:list-item>
            <text:p text:style-name="P439"><text:span text:style-name="T439_1">GGN<text:s/>to<text:s/>increase<text:s/>focus<text:s/>on<text:s/></text:span><text:span text:style-name="T439_2">demand-led<text:s/>urban<text:s/>policy<text:s/>reform</text:span><text:span text:style-name="T439_3">,<text:s/>integrated<text:s/>planning<text:s/></text:span><text:span text:style-name="T439_4">and<text:s/>targeted<text:s/>institutional<text:s/>support<text:s/>at<text:s/>the<text:s/>federal<text:s/>level</text:span><text:span text:style-name="T439_5"><text:s/>e.g.<text:s/></text:span><text:span text:style-name="T439_6">MoID</text:span><text:span text:style-name="T439_7">,<text:s/></text:span><text:span text:style-name="T439_8">and</text:span><text:span text:style-name="T439_9"><text:s/></text:span><text:span text:style-name="T439_10">expand<text:s/>relationship-building<text:s/>with<text:s/>relevant<text:s/>MoID<text:s/>departments<text:s/>for<text:s/></text:span><text:span text:style-name="T439_11">continued<text:s/>functioning<text:s/>of<text:s/>UTC</text:span><text:span text:style-name="T439_12">.</text:span></text:p>
          </text:list-item>
        </text:list>
        <text:p text:style-name="P440"/>
        <text:list text:style-name="LS29" xml:id="list96">
          <text:list-item>
            <text:p text:style-name="P441"><text:span text:style-name="T441_1">GGN<text:s/></text:span><text:span text:style-name="T441_2">to</text:span><text:span text:style-name="T441_3"><text:s/></text:span><text:span text:style-name="T441_4">come<text:s/>up<text:s/>with<text:s/>stronger<text:s/>mitigation</text:span><text:span text:style-name="T441_5"><text:s/>and<text:s/>engagement<text:s/>plan<text:s/>on<text:s/>bringing<text:s/>in<text:s/>capable<text:s/>private<text:s/>sector<text:s/>actors<text:s/>and<text:s/>potential<text:s/>domestic<text:s/>financing<text:s/>institutions<text:s/>(e.g.<text:s/>TDF)<text:s/>to<text:s/></text:span><text:span text:style-name="T441_6">transition<text:s/>and</text:span><text:span text:style-name="T441_7"><text:s/>handover<text:s/>advanced<text:s/>projects</text:span><text:span text:style-name="T441_8">.<text:s/>GGN<text:s/>to<text:s/></text:span><text:span text:style-name="T441_9">have<text:s/>list<text:s/>of<text:s/>prioritised<text:s/>potential<text:s/>private<text:s/>actors,<text:s/>and<text:s/></text:span><text:span text:style-name="T441_10">engagement<text:s/>and<text:s/>handover<text:s/>plan<text:s/>by<text:s/></text:span><text:span text:style-name="T441_11">August<text:s/>2026</text:span></text:p>
          </text:list-item>
        </text:list>
        <text:p text:style-name="P442"/>
        <text:list text:style-name="LS29" xml:id="list97">
          <text:list-item>
            <text:p text:style-name="P443"><text:span text:style-name="T443_1">GGN<text:s/>to<text:s/></text:span><text:span text:style-name="T443_2">develop<text:s/>a<text:s/>case</text:span><text:span text:style-name="T443_3"><text:s/></text:span><text:span text:style-name="T443_4">study<text:s/>and</text:span><text:span text:style-name="T443_5"><text:s/>reach<text:s/>out<text:s/>to<text:s/>MoID<text:s/>to<text:s/>co-create<text:s/>an</text:span><text:span text:style-name="T443_6"><text:s/>outreach<text:s/>plan<text:s/>on<text:s/>the<text:s/>cluster<text:s/>mechanism</text:span><text:span text:style-name="T443_7"><text:s/>to<text:s/>enable<text:s/>handover<text:s/>and<text:s/>uptake<text:s/>of<text:s/>this<text:s/>innovative<text:s/>mechanism<text:s/>in<text:s/>Nepal</text:span><text:span text:style-name="T443_8"><text:s/>by<text:s/></text:span><text:span text:style-name="T443_9">July<text:s/>2026.<text:s/></text:span></text:p>
          </text:list-item>
        </text:list>
        <text:p text:style-name="P444"/>
        <text:p text:style-name="P445"/>
        <text:p text:style-name="P446"/>
        <text:p text:style-name="P447"/>
        <text:p text:style-name="P448"/>
        <text:p text:style-name="P449"/>
      </text:section>
      <text:section text:style-name="S2" text:name="S2">
        <text:h text:style-name="P450" text:outline-level="2"><text:span text:style-name="T450_1"><text:s/></text:span><text:span text:style-name="T450_2">C.<text:s/>DETAILED<text:s/>OUTPUT<text:s/>SCORING</text:span></text:h>
        <text:p text:style-name="P451"/>
        <table:table table:style-name="Table11">
          <table:table-column table:style-name="Column37"/>
          <table:table-column table:style-name="Column38"/>
          <table:table-column table:style-name="Column39"/>
          <table:table-column table:style-name="Column40"/>
          <table:table-column table:style-name="Column41"/>
          <table:table-row table:style-name="Row40">
            <table:table-cell table:style-name="Cell116">
              <text:p text:style-name="P452"><text:span text:style-name="T452_1">Output<text:s/>Title<text:s/></text:span></text:p>
            </table:table-cell>
            <table:table-cell table:style-name="Cell117" table:number-columns-spanned="4">
              <text:p text:style-name="P453"><text:span text:style-name="T453_1">Fi</text:span><text:span text:style-name="T453_2">nancial<text:s/>Sector<text:s/>Deepening<text:s/>(FSD)</text:span></text:p>
            </table:table-cell>
            <table:covered-table-cell/>
            <table:covered-table-cell/>
            <table:covered-table-cell/>
          </table:table-row>
          <table:table-row table:style-name="Row41">
            <table:table-cell table:style-name="Cell118" table:number-columns-spanned="2">
              <text:p text:style-name="P454"><text:span text:style-name="T454_1">Output<text:s/>number:<text:s/></text:span></text:p>
            </table:table-cell>
            <table:covered-table-cell/>
            <table:table-cell table:style-name="Cell119">
              <text:p text:style-name="P455"><text:span text:style-name="T455_1">3</text:span></text:p>
            </table:table-cell>
            <table:table-cell table:style-name="Cell120">
              <text:p text:style-name="P456"><text:span text:style-name="T456_1">Output<text:s/>Score:<text:s/></text:span></text:p>
            </table:table-cell>
            <table:table-cell table:style-name="Cell121">
              <text:p text:style-name="P457"><text:span text:style-name="T457_1">A</text:span></text:p>
            </table:table-cell>
          </table:table-row>
          <table:table-row table:style-name="Row42">
            <table:table-cell table:style-name="Cell122" table:number-columns-spanned="2">
              <text:p text:style-name="P458"><text:span text:style-name="T458_1">Impact<text:s/>weighting<text:s/>(%):<text:s text:c="2"/></text:span></text:p>
            </table:table-cell>
            <table:covered-table-cell/>
            <table:table-cell table:style-name="Cell123">
              <text:p text:style-name="P459"><text:span text:style-name="T459_1">25%</text:span></text:p>
            </table:table-cell>
            <table:table-cell table:style-name="Cell124">
              <text:p text:style-name="P460"><text:span text:style-name="T460_1">W</text:span><text:span text:style-name="T460_2">eighting<text:s/>revised<text:s/>since<text:s/>last<text:s/>AR?<text:s/></text:span></text:p>
            </table:table-cell>
            <table:table-cell table:style-name="Cell125">
              <text:p text:style-name="P461"><text:span text:style-name="T461_1">No</text:span></text:p>
            </table:table-cell>
          </table:table-row>
        </table:table>
        <text:p text:style-name="P462"/>
        <table:table table:style-name="Table12">
          <table:table-column table:style-name="Column42"/>
          <table:table-column table:style-name="Column43"/>
          <table:table-column table:style-name="Column44"/>
          <table:table-header-rows>
            <table:table-row table:style-name="Row43">
              <table:table-cell table:style-name="Cell126">
                <text:p text:style-name="P463"><text:span text:style-name="T463_1">Indicator(s)</text:span></text:p>
              </table:table-cell>
              <table:table-cell table:style-name="Cell127">
                <text:p text:style-name="P464"><text:span text:style-name="T464_1">Milestone(s)<text:s/>for<text:s/>this<text:s/>review</text:span></text:p>
              </table:table-cell>
              <table:table-cell table:style-name="Cell128">
                <text:p text:style-name="P465"><text:span text:style-name="T465_1">Progress<text:s/></text:span></text:p>
              </table:table-cell>
            </table:table-row>
          </table:table-header-rows>
          <table:table-row table:style-name="Row44">
            <table:table-cell table:style-name="Cell129">
              <text:p text:style-name="P466"><text:span text:style-name="T466_1">C3.2.1</text:span></text:p>
              <text:p text:style-name="P467"/>
              <text:p text:style-name="P468"><text:span text:style-name="T468_1">Green<text:s/>finance<text:s/>policies,<text:s/>instruments<text:s/>and<text:s/>partnerships<text:s/>developed</text:span></text:p>
            </table:table-cell>
            <table:table-cell table:style-name="Cell130">
              <text:p text:style-name="P469"><text:span text:style-name="T469_1">i.</text:span><text:span text:style-name="T469_2"><text:s/></text:span><text:span text:style-name="T469_3">MoU<text:s/>signed<text:s/>with<text:s/>local<text:s/>bank<text:s/>for<text:s/>anchoring<text:s/>HGRIF<text:s/>initiatives.<text:s/></text:span></text:p>
              <text:p text:style-name="P470"><text:span text:style-name="T470_1">ii.<text:s/>Pitch<text:s/>deck<text:s/>(including<text:s/>7<text:s/>projects)<text:s/>for<text:s/>HGRIF<text:s/>finalized<text:s/>in<text:s/>collaboration<text:s/>with<text:s/>NMB<text:s/>Bank<text:s/>and<text:s/>key<text:s/>stakeholders,<text:s/>and<text:s/>showcased<text:s/>to<text:s/>a<text:s/>minimum<text:s/>of<text:s/>2<text:s/>investors</text:span></text:p>
              <text:p text:style-name="P471"><text:span text:style-name="T471_1">iii.<text:s/>Initial<text:s/>interest/potential<text:s/>commitment<text:s/>received<text:s/>from<text:s/>at<text:s/>least<text:s/>1<text:s/>potential<text:s/>investor<text:s/>(potentially<text:s/>British<text:s/>International<text:s/>Investment<text:s/>(BII))<text:s/>in<text:s/>HGRIF.</text:span></text:p>
              <text:p text:style-name="P472"><text:span text:style-name="T472_1">iv.<text:s/>Potential<text:s/>HGRIF<text:s/>fund<text:s/>manager<text:s/>identified.</text:span></text:p>
            </table:table-cell>
            <table:table-cell table:style-name="Cell131">
              <text:p text:style-name="P473"><text:span text:style-name="T473_1">Moderately<text:s/>exceeded<text:s/>expectations</text:span></text:p>
              <text:p text:style-name="P474"><text:span text:style-name="T474_1">i.</text:span><text:span text:style-name="T474_2">GGN<text:s/>and<text:s/>NMB<text:s/>Bank<text:s/>have<text:s/>signed<text:s/>a<text:s/>two-year<text:s/>MOU<text:s/>establishing<text:s/>a<text:s/>collaborative<text:s/>framework<text:s/>for<text:s/>H-GRIF.<text:s/>NMB<text:s/>Bank<text:s/>has<text:s/>issued<text:s/>mandate<text:s/>letters<text:s/>to<text:s/>GGN<text:s/>for<text:s/>the<text:s/>H-GRIF<text:s/>and<text:s/>offshore<text:s/>green<text:s/>bonds.<text:s/>The<text:s/>H-GRIF<text:s/>facility<text:s/>targets<text:s/>mobilisation<text:s/>of<text:s/></text:span><text:span text:style-name="T474_3">$</text:span><text:span text:style-name="T474_4">400</text:span><text:span text:style-name="T474_5">m</text:span><text:span text:style-name="T474_6">,<text:s/>with<text:s/>NMB<text:s/>Bank<text:s/>committing<text:s/></text:span><text:span text:style-name="T474_7">$5</text:span><text:span text:style-name="T474_8">0</text:span><text:span text:style-name="T474_9">m</text:span><text:span text:style-name="T474_10"><text:s/>as<text:s/>an<text:s/>anchor.<text:s/></text:span></text:p>
              <text:p text:style-name="P475"><text:span text:style-name="T475_1">ii.<text:s/>H-GRIF<text:s/>idea<text:s/>conceived<text:s/>and<text:s/>developed.<text:s/></text:span><text:span text:style-name="T475_2">P</text:span><text:span text:style-name="T475_3">itch<text:s/>deck<text:s/>completed<text:s/>and<text:s/>shared<text:s/>with<text:s/>FCDO<text:s/>and<text:s/>potential<text:s/>financing<text:s/>sources<text:s/>(climate<text:s/>funds,<text:s/>DFIs,<text:s/>philanthropic<text:s/>capital,<text:s/>and<text:s/>institutional<text:s/>investors).<text:s/>It<text:s/>will<text:s/>be<text:s/>refined<text:s/>by<text:s/>the<text:s/>fund<text:s/>manager.</text:span></text:p>
              <text:p text:style-name="P476"><text:span text:style-name="T476_1">iii.<text:s/></text:span><text:span text:style-name="T476_2">BII<text:s/>and<text:s/>FMO<text:s/>have<text:s/>shown<text:s/>initial<text:s/>interest<text:s/>in<text:s/>investing<text:s/>through<text:s/>H-GRIF.<text:s/>Nepal<text:s/>is<text:s/>a<text:s/>priority<text:s/>frontier<text:s/>country<text:s/>for<text:s/>BII.</text:span></text:p>
              <text:p text:style-name="P477"><text:span text:style-name="T477_1">iv.</text:span><text:span text:style-name="T477_2"><text:s/></text:span><text:span text:style-name="T477_3">Two<text:s/>strong<text:s/>potential<text:s/>fund<text:s/>managers<text:s/>are<text:s/>identified</text:span><text:span text:style-name="T477_4"><text:s/>(</text:span><text:span text:style-name="T477_5">and<text:s/>a<text:s/>third<text:s/>is<text:s/>in<text:s/>discussion</text:span><text:span text:style-name="T477_6">)</text:span><text:span text:style-name="T477_7">:<text:s text:c="2"/></text:span><text:span text:style-name="T477_8"><text:line-break/></text:span><text:span text:style-name="T477_9"><text:s/>a</text:span><text:span text:style-name="T477_10">)<text:s/></text:span><text:span text:style-name="T477_11">Stratford<text:s/>House<text:s/></text:span><text:span text:style-name="T477_12">(Singapore)<text:s/>-</text:span><text:span text:style-name="T477_13"><text:s/>recommended<text:s/>by<text:s/>BII.</text:span><text:span text:style-name="T477_14"><text:line-break/></text:span><text:span text:style-name="T477_15"><text:s/>b)<text:s/>Gateway<text:s/>Partners<text:s/>–<text:s/>in<text:s/>discussion<text:s/>with<text:s/>NMB<text:s/>Bank<text:s/>on<text:s/>commercial<text:s/></text:span><text:span text:style-name="T477_16">terms</text:span></text:p>
            </table:table-cell>
          </table:table-row>
          <table:table-row table:style-name="Row45">
            <table:table-cell table:style-name="Cell132">
              <text:p text:style-name="P478"><text:span text:style-name="T478_1">C3.2.2</text:span></text:p>
              <text:p text:style-name="P479"/>
              <text:p text:style-name="P480"><text:span text:style-name="T480_1">Design<text:s/>and<text:s/>development<text:s/>of<text:s/>de-risking<text:s/>instruments</text:span></text:p>
            </table:table-cell>
            <table:table-cell table:style-name="Cell133">
              <text:p text:style-name="P481"><text:span text:style-name="T481_1">i.<text:s/>An<text:s/>alliance<text:s/>established<text:s/>(at<text:s/>least<text:s/>an<text:s/>email<text:s/>exchange<text:s/>agreeing<text:s/>to<text:s/>that<text:s/>effect)<text:s/>with<text:s/>a<text:s/>domestic<text:s/>partner<text:s/>institution,<text:s/>to<text:s/>submit<text:s/>proposals<text:s/>to<text:s/>DFIs<text:s/>and<text:s/>MDBs<text:s/>for<text:s/>a<text:s/>de-risking<text:s/>fund.<text:s/></text:span></text:p>
              <text:p text:style-name="P482"/>
              <text:p text:style-name="P483"><text:span text:style-name="T483_1">ii.<text:s/>Institutional<text:s/>mechanism<text:s/>established<text:s/>in<text:s/>MoF<text:s/>for<text:s/>sovereign<text:s/>credit<text:s/>rating<text:s/>(SCR)</text:span></text:p>
              <text:p text:style-name="P484"/>
              <text:p text:style-name="P485"/>
              <text:p text:style-name="P486"/>
              <text:p text:style-name="P487"/>
              <text:p text:style-name="P488"><text:span text:style-name="T488_1">iii.<text:s/>Capacity<text:s/>developed<text:s/>of<text:s/>key<text:s/>GoN<text:s/>officials<text:s/>in<text:s/>SCR</text:span></text:p>
            </table:table-cell>
            <table:table-cell table:style-name="Cell134">
              <text:p text:style-name="P489"><text:span text:style-name="T489_1">Met<text:s/>expectations</text:span></text:p>
              <text:p text:style-name="P490"><text:span text:style-name="T490_1">i.</text:span><text:span text:style-name="T490_2"><text:s/></text:span><text:span text:style-name="T490_3">GGN<text:s/>and<text:s/>NMB<text:s/>Bank,<text:s/>are<text:s/>working<text:s/>closely,<text:s/>to<text:s/>explore<text:s/>guarantee<text:s/>mechanisms<text:s/>with<text:s/>DFIs<text:s/>and<text:s/>MDBs</text:span><text:span text:style-name="T490_4"><text:s/>on<text:s/>H-GRIF</text:span><text:span text:style-name="T490_5">.<text:s/>NMB<text:s/>applied<text:s/>for<text:s/>the<text:s/>Mitigation<text:s/>Action<text:s/>Facility<text:s/>(MAF)<text:s/>grant<text:s/>to<text:s/>cover<text:s/>the<text:s/>first-loss<text:s/>guarantee.<text:s/>Furthermore,<text:s/>engagement<text:s/>with<text:s/>TCX</text:span><text:span text:style-name="T490_6">,<text:s/>a</text:span><text:span text:style-name="T490_7">n<text:s/>international<text:s/>hedging<text:s/>service<text:s/>provider</text:span><text:span text:style-name="T490_8">,<text:s/></text:span><text:span text:style-name="T490_9">has<text:s/>result<text:s/>in<text:s/>initial<text:s/>interest<text:s/>from<text:s/>TCX<text:s/>to<text:s/>support<text:s/>H-GRIF.</text:span></text:p>
              <text:p text:style-name="P491"><text:span text:style-name="T491_1">ii.<text:s/>GGN<text:s/>has<text:s/>supported<text:s/>MoF<text:s/>in<text:s/>institutionalising<text:s/>the<text:s/>credit<text:s/>rating<text:s/>work<text:s/>through<text:s/>the<text:s/>GoN’s<text:s/>technical<text:s/>committee.<text:s text:c="2"/>GGN<text:s/>advised<text:s/>on<text:s/>the<text:s/>preparations,<text:s/>including<text:s/>analytical<text:s/>work,</text:span><text:span text:style-name="T491_2"><text:s/>staffing,<text:s/>coaching</text:span><text:span text:style-name="T491_3">,<text:s/>record<text:s/>keeping<text:s/>and<text:s/>handover.<text:s/></text:span></text:p>
              <text:p text:style-name="P492"><text:span text:style-name="T492_1">As<text:s/>such,<text:s/>there<text:s/>is<text:s/>a<text:s/>clear<text:s/>year-round<text:s/>plan<text:s/>and<text:s/>process<text:s/>in<text:s/>place,<text:s/></text:span><text:span text:style-name="T492_2">MoF<text:s/>ownership<text:s/>to<text:s/>a<text:s/>certain<text:s/>degree<text:s/>with</text:span><text:span text:style-name="T492_3"><text:s/>designated<text:s/>persons,<text:s/>effective<text:s/>engagement<text:s/>plan<text:s/>with<text:s/>rating<text:s/>agency,<text:s/>and<text:s/>steps<text:s/>for<text:s/>integration<text:s/>of<text:s/>SCR<text:s/>in<text:s/>GoN<text:s/>policy<text:s/>and<text:s/>programmes<text:s/>(e.g.,<text:s/>the<text:s/>budget<text:s/>talks<text:s/>of<text:s/>rating<text:s/>improvement<text:s/>and<text:s/>leveraging<text:s/>it).<text:s/></text:span></text:p>
              <text:p text:style-name="P493"><text:span text:style-name="T493_1">iii.<text:s/>GGN<text:s/></text:span><text:span text:style-name="T493_2">gave</text:span><text:span text:style-name="T493_3"><text:s/>refresher<text:s/>sessions<text:s/>for<text:s/>34<text:s/>government<text:s/>officials<text:s/>on</text:span><text:span text:style-name="T493_4">:</text:span><text:span text:style-name="T493_5"><text:s/>sovereign<text:s/>rating<text:s/>methodologies,<text:s/>reviewing<text:s/>Nepal’s<text:s/>2024<text:s/>rating<text:s/>report</text:span><text:span text:style-name="T493_6">,<text:s/>and<text:s/>global<text:s/>experience</text:span><text:span text:style-name="T493_7">.<text:s/>MoF<text:s/>formally<text:s/>acknowledged<text:s/>strong<text:s/>GGN<text:s/>support.<text:s/>Fitch<text:s/>reaffirmed<text:s/>Nepal’s<text:s/>BB-<text:s/>rating<text:s/></text:span><text:span text:style-name="T493_8">in<text:s/></text:span><text:span text:style-name="T493_9">November<text:s/>2025.</text:span></text:p>
            </table:table-cell>
          </table:table-row>
          <table:table-row table:style-name="Row46">
            <table:table-cell table:style-name="Cell135">
              <text:p text:style-name="P494"><text:span text:style-name="T494_1">C3.2.4</text:span></text:p>
              <text:p text:style-name="P495"/>
              <text:p text:style-name="P496"><text:span text:style-name="T496_1">Domestic<text:s/>capital<text:s/>market<text:s/>strengthened<text:s/>for<text:s/>issuance<text:s/>of<text:s/>green<text:s/>instrument</text:span></text:p>
            </table:table-cell>
            <table:table-cell table:style-name="Cell136">
              <text:p text:style-name="P497"><text:span text:style-name="T497_1">i.<text:s/>Government<text:s/>approval<text:s/>obtained<text:s/>for<text:s/>issuance<text:s/>of<text:s/>NEA<text:s/>energy<text:s/>bond<text:s/>for<text:s/>financing<text:s/>hydro<text:s/>projects</text:span></text:p>
              <text:p text:style-name="P498"/>
              <text:p text:style-name="P499"/>
              <text:p text:style-name="P500"><text:span text:style-name="T500_1">ii.<text:s/>Pipeline<text:s/>of<text:s/>projects<text:s/>identified<text:s/>for<text:s/>NEA<text:s/>bond<text:s/>issuance<text:s/>and<text:s/>merchant<text:s/>bank<text:s/>onboarded.</text:span></text:p>
              <text:p text:style-name="P501"/>
              <text:p text:style-name="P502"><text:span text:style-name="T502_1">iii.<text:s/>Proposal<text:s/>to<text:s/>relevant<text:s/>authorities<text:s/>(NRB,<text:s/>MoF,<text:s/>Nepal<text:s/>Stock<text:s/>Exchange<text:s/>[SEBON])<text:s/>developed<text:s/>for<text:s/>NEA<text:s/>to<text:s/>reduce<text:s/>the<text:s/>coupon<text:s/>rate/interest<text:s/>rate.</text:span></text:p>
              <text:p text:style-name="P503"/>
              <text:p text:style-name="P504"><text:span text:style-name="T504_1">iv.<text:s/>Actionable<text:s/>recommendations<text:s/>formulated<text:s/>for<text:s/>development<text:s/>of<text:s/>corporate<text:s/>bond<text:s/>market<text:s/>in<text:s/>Nepal<text:s/>and<text:s/>submitted<text:s/>to<text:s/>SEBON<text:s/>for<text:s/>implementation<text:s/>in<text:s/>association<text:s/>with<text:s/>IFC</text:span></text:p>
            </table:table-cell>
            <table:table-cell table:style-name="Cell137">
              <text:p text:style-name="P505"><text:span text:style-name="T505_1">Met<text:s/>expectations</text:span></text:p>
              <text:p text:style-name="P506"><text:span text:style-name="T506_1">i.<text:s/>The<text:s/>(interim)<text:s/>Cabinet<text:s/>approved<text:s/>in<text:s/>October<text:s/>2025<text:s/>NEA’s<text:s/>Rs<text:s/>20</text:span><text:span text:style-name="T506_2">bn</text:span><text:span text:style-name="T506_3"><text:s/>energy<text:s/>bonds<text:s/>issuance<text:s/>request.<text:s/>However,<text:s/>with<text:s/>the<text:s/>change<text:s/>in<text:s/>government,<text:s/>there<text:s/>has<text:s/>been<text:s/>a<text:s/>delay<text:s/>in<text:s/>the<text:s/>final<text:s/>signoff<text:s/>by<text:s/>the<text:s/>new<text:s/>cabinet</text:span><text:span text:style-name="T506_4">.<text:s/>Additionally,<text:s/></text:span><text:span text:style-name="T506_5">NEA<text:s/>requested<text:s/>GoN<text:s/>for<text:s/>flexibility<text:s/>in<text:s/>the<text:s/>use<text:s/>of<text:s/>proceeds</text:span><text:span text:style-name="T506_6">,<text:s/>changing<text:s/>initial<text:s/>scope</text:span><text:span text:style-name="T506_7">.<text:s/>Further<text:s/>discussion<text:s/></text:span><text:span text:style-name="T506_8">and<text:s/>decision<text:s/>needed<text:s/>on:<text:s/>how<text:s/>the<text:s/>proceeds<text:s/>will<text:s/>be<text:s/>used,<text:s/>for<text:s/>which<text:s/>projects,<text:s/>the<text:s/>size<text:s/>of<text:s/>initial<text:s/>tranche.<text:s/></text:span></text:p>
              <text:p text:style-name="P507"><text:span text:style-name="T507_1">ii.<text:s/>Upper<text:s/>Arun<text:s/>(1,063MW),<text:s/>Modi<text:s/>Hydropower<text:s/>Limited<text:s/>(60MW),<text:s/>Tamakoshi<text:s/>V<text:s/>(</text:span><text:span text:style-name="T507_2">100</text:span><text:span text:style-name="T507_3">MW),<text:s/>and<text:s/>Chainpur<text:s/>Seti<text:s/>Project<text:s/>(210MW).<text:s/>NIMB<text:s/>Ace<text:s/>Capital<text:s/>Limited<text:s/>has<text:s/>been<text:s/>onboarded<text:s/>as<text:s/>the<text:s/>merchant<text:s/>bank<text:s/>and<text:s/>issue<text:s/>manager.</text:span></text:p>
              <text:p text:style-name="P508"><text:span text:style-name="T508_1">iii.<text:s/>GGN<text:s/>identified<text:s/>and<text:s/>influenced<text:s/>NRB<text:s/>to<text:s/>change<text:s/>the<text:s/>risk<text:s/>weight<text:s/>policy<text:s/>on<text:s/>banks’<text:s/>lending<text:s/>and<text:s/>bond<text:s/>investments<text:s/>to<text:s/>actual<text:s/>credit<text:s/>risk-based<text:s/>rather<text:s/>than<text:s/>100%<text:s/>to<text:s/>all.<text:s/>As<text:s/>a<text:s/>result,<text:s/>NEA’s<text:s/>risk<text:s/>weight<text:s/>fell<text:s/>to<text:s/>70%</text:span><text:span text:style-name="T508_2">:<text:s/></text:span><text:span text:style-name="T508_3">lowering<text:s/>borrowing<text:s/>costs<text:s/>with<text:s/>potential<text:s/>savings<text:s/>of<text:s/>NR</text:span><text:span text:style-name="T508_4">s</text:span><text:span text:style-name="T508_5"><text:s/>1bn<text:s/>/$<text:s/>6.7mn<text:s/>over<text:s/>10<text:s/>years.</text:span></text:p>
              <text:p text:style-name="P509"><text:span text:style-name="T509_1">iv.<text:s/>Comprehensive<text:s/>Tax<text:s/>Review,<text:s/>and<text:s/>Institutional<text:s/>Investor<text:s/>Base<text:s/>Assessment<text:s/>studies<text:s/>completed<text:s/>in<text:s/>association<text:s/>with<text:s/>IFC.<text:s/>Both<text:s/>reports<text:s/>shared<text:s/>with<text:s/>SEBON<text:s/>and<text:s/>MoF,<text:s/>with<text:s/>the<text:s/>policy<text:s/>recommendations<text:s/>expected<text:s/>to<text:s/>be<text:s/>addressed<text:s/>in<text:s/>the<text:s/>upcoming<text:s/>budget.<text:s/>Few<text:s/>policy<text:s/>reforms<text:s/>(e.g.:<text:s/>Amendment<text:s/>in<text:s/>EPF<text:s/>Act,<text:s/>Insolvency<text:s/>Laws,<text:s/>Trustee<text:s/>Laws)<text:s/>require<text:s/>act<text:s/>amendments<text:s/>to<text:s/>be<text:s/>taken<text:s/>to<text:s/>parliament</text:span><text:span text:style-name="T509_2">.</text:span></text:p>
              <text:p text:style-name="P510"><text:span text:style-name="T510_1">Additionally,<text:s/>a<text:s/>Carbon<text:s/>Markets<text:s/>study<text:s/>with<text:s/>recommendations<text:s/>was<text:s/>undertaken<text:s/>and<text:s/>shared<text:s/>with<text:s/>the<text:s/>UN<text:s/>and<text:s/>other<text:s/>Embassy<text:s/>programmes.</text:span></text:p>
            </table:table-cell>
          </table:table-row>
        </table:table>
        <text:p text:style-name="P511"/>
        <text:p text:style-name="P512"><text:span text:style-name="T512_1">Briefly<text:s/>describe<text:s/>the<text:s/>output’s<text:s/>activities<text:s/>and<text:s/>provide<text:s/>supporting<text:s/>narrative<text:s/>for<text:s/>the<text:s/>score</text:span></text:p>
        <text:p text:style-name="P513"/>
        <text:p text:style-name="P514"><text:span text:style-name="T514_1">Performance<text:s/>during<text:s/>the<text:s/>review<text:s/>period<text:s/>fully<text:s/>merits<text:s/>a</text:span><text:span text:style-name="T514_2"><text:s/>score<text:s/>of</text:span><text:span text:style-name="T514_3"><text:s/></text:span><text:span text:style-name="T514_4">‘</text:span><text:span text:style-name="T514_5">A</text:span><text:span text:style-name="T514_6">’</text:span><text:span text:style-name="T514_7">,<text:s/>reflecting<text:s/>strong<text:s/>delivery.<text:s/>All<text:s/>core<text:s/>targets<text:s/>were<text:s/>achieved,<text:s/>most<text:s/>notably<text:s/>the<text:s/>establishment<text:s/>of<text:s/>the<text:s/>H-GRIF<text:s/>platform<text:s/></text:span><text:span text:style-name="T514_8">(moving<text:s/>from<text:s/>concept<text:s/>to<text:s/></text:span><text:span text:style-name="T514_9">a<text:s/>more<text:s/>market-tested<text:s/>structure</text:span><text:span text:style-name="T514_10">)</text:span><text:span text:style-name="T514_11">.<text:s/>Significant<text:s/>progress<text:s/>was<text:s/>made<text:s/>in<text:s/>investor<text:s/>engagement,<text:s/>with<text:s/></text:span><text:span text:style-name="T514_12">initial<text:s/></text:span><text:span text:style-name="T514_13">interest<text:s/>from<text:s/>BII<text:s/>and<text:s/>FMO,<text:s/>and<text:s/>in<text:s/>operational<text:s/>readiness<text:s/>through<text:s/></text:span><text:span text:style-name="T514_14">a<text:s/></text:span><text:span text:style-name="T514_15">pitch<text:s/>deck<text:s/>and<text:s/>identification<text:s/>of<text:s/>high-quality<text:s/>fund<text:s/>managers.</text:span></text:p>
        <text:p text:style-name="P515"/>
        <text:p text:style-name="P516"><text:span text:style-name="T516_1">In<text:s/>parallel,<text:s/></text:span><text:span text:style-name="T516_2">GGN</text:span><text:span text:style-name="T516_3"><text:s/>demonstrated<text:s/>strong<text:s/>technical<text:s/>leadership<text:s/>and<text:s/>policy<text:s/>engagement.<text:s/>Work<text:s/>on<text:s/>guarantee<text:s/>mechanisms,<text:s/>including<text:s/>applications<text:s/>for<text:s/>first-loss<text:s/>support<text:s/>and<text:s/>engagement<text:s/>with<text:s/>TCX,<text:s/>strengthened<text:s/>the<text:s/>financial<text:s/>structuring<text:s/>of<text:s/>H-GRIF.<text:s/>Contributions<text:s/>to<text:s/>sovereign<text:s/>credit<text:s/>rating<text:s/>institutionalisation</text:span><text:span text:style-name="T516_4"><text:s/></text:span><text:span text:style-name="T516_5">enhanced<text:s/>government<text:s/>capability<text:s/>and<text:s/>supported<text:s/>the<text:s/>reaffirmation<text:s/>of<text:s/>Nepal’s<text:s/>BB-<text:s/>rating.<text:s/>NEA’s<text:s/>energy<text:s/>bond<text:s/>issuance</text:span><text:span text:style-name="T516_6"><text:s/>was<text:s/>advanced</text:span><text:span text:style-name="T516_7">,<text:s/>alongside<text:s/>enabling<text:s/>policy<text:s/>reform<text:s/>with<text:s/>NRB<text:s/>on<text:s/>risk-based<text:s/>capital<text:s/>treatment,<text:s/></text:span><text:span text:style-name="T516_8">likely<text:s/>to<text:s/></text:span><text:span text:style-name="T516_9">unlock<text:s/>significant<text:s/>savings.<text:s/>Key<text:s/>analytical<text:s/>outputs,<text:s/>including<text:s/>tax<text:s/>and<text:s/>institutional<text:s/>investor<text:s/>assessments,<text:s/>are<text:s/>already<text:s/>influencing<text:s/>policy<text:s/>reforms</text:span><text:span text:style-name="T516_10">.</text:span></text:p>
        <text:p text:style-name="P517"/>
        <text:p text:style-name="P518"><text:span text:style-name="T518_1">GGN<text:s/>also<text:s/></text:span><text:span text:style-name="T518_2">went<text:s/>beyond<text:s/>targets<text:s/>with<text:s/>the<text:s/>carbon<text:s/>market<text:s/>assessment</text:span><text:span text:style-name="T518_3">,<text:s/></text:span><text:span text:style-name="T518_4">identif</text:span><text:span text:style-name="T518_5">ying</text:span><text:span text:style-name="T518_6"><text:s/>potential<text:s/>carbon<text:s/>credit<text:s/>opportunities,<text:s/>mapped<text:s/>relevant<text:s/>regulations,<text:s/>and<text:s/>assessed<text:s/>proponents<text:s/>for<text:s/>prospective<text:s/>carbon<text:s/>potential<text:s/>in<text:s/>hydropower<text:s/>and<text:s/>electric<text:s/>mobility,<text:s/>identifying<text:s/>viable<text:s/>opportunities<text:s/>in</text:span><text:span text:style-name="T518_7"><text:s/>International<text:s/>Renewable<text:s/>Energy<text:s/>Certificates<text:s/>(I-RECs).<text:s/></text:span><text:span text:style-name="T518_8">The<text:s/>Report<text:s/>has<text:s/>been<text:s/>shared<text:s/>with<text:s/></text:span><text:span text:style-name="T518_9">United<text:s/>Nations<text:s/>(</text:span><text:span text:style-name="T518_10">UN</text:span><text:span text:style-name="T518_11">)</text:span><text:span text:style-name="T518_12"><text:s/>and<text:s/></text:span><text:span text:style-name="T518_13">FCDO<text:s/>programme<text:s/>Resilien</text:span><text:span text:style-name="T518_14">ce</text:span><text:span text:style-name="T518_15">,<text:s/></text:span><text:span text:style-name="T518_16">Adaptation</text:span><text:span text:style-name="T518_17"><text:s/>and<text:s/></text:span><text:span text:style-name="T518_18">Inc</text:span><text:span text:style-name="T518_19">lusi</text:span><text:span text:style-name="T518_20">on</text:span><text:span text:style-name="T518_21"><text:s/></text:span><text:span text:style-name="T518_22">in<text:s/></text:span><text:span text:style-name="T518_23">Nepal<text:s/>(</text:span><text:span text:style-name="T518_24">RAIN</text:span><text:span text:style-name="T518_25">)</text:span><text:span text:style-name="T518_26">.</text:span></text:p>
        <text:p text:style-name="P519"/>
        <text:p text:style-name="P520"><text:span text:style-name="T520_1">Actual<text:s/>capital<text:s/>mobilisation<text:s/>is<text:s/>not<text:s/>yet<text:s/>a<text:s/>demonstrated<text:s/>outcome</text:span><text:span text:style-name="T520_2">,<text:s/>which<text:s/>takes<text:s/>time,<text:s/>and<text:s/>is<text:s/></text:span><text:span text:style-name="T520_3">constrained<text:s/>by<text:s/></text:span><text:span text:style-name="T520_4">g</text:span><text:span text:style-name="T520_5">lobal<text:s/>financing<text:s/>conditions,<text:s/>limited<text:s/>concessional<text:s/>finance<text:s/>availability<text:s/>and<text:s/>cautious<text:s/>investor<text:s/>appetite</text:span><text:span text:style-name="T520_6">.<text:s/>Nonetheless<text:s/>GGN<text:s/>has<text:s/>significantly<text:s/>improved<text:s/>the<text:s/>probability<text:s/>of<text:s/>future<text:s/>mobilisation</text:span><text:span text:style-name="T520_7"><text:s/></text:span><text:span text:style-name="T520_8">for<text:s/>Nepal<text:s/></text:span><text:span text:style-name="T520_9">through<text:s/>all<text:s/>its<text:s/>advancement<text:s/>of<text:s/>instruments,<text:s/>partnerships,<text:s/>and<text:s/>reform<text:s/>recommendations.</text:span></text:p>
        <text:p text:style-name="P521"/>
        <text:p text:style-name="P522"><text:span text:style-name="T522_1">Stakeholders<text:s/>have<text:s/>also<text:s/></text:span><text:span text:style-name="T522_2">spoken</text:span><text:span text:style-name="T522_3"><text:s/>favourably<text:s/>of<text:s/>GGN:<text:s/>NEA<text:s/>said<text:s/>GGN<text:s/>has<text:s/>a<text:s/>“good”<text:s/>technical<text:s/>team.<text:s/>MoF<text:s/>formally<text:s/>acknowledged<text:s/>and<text:s/>appreciated<text:s/>the<text:s/>support<text:s/>on<text:s/>sovereign<text:s/>credit<text:s/>rating<text:s/>work.</text:span></text:p>
        <text:p text:style-name="P523"/>
        <text:p text:style-name="P524"><text:span text:style-name="T524_1">Describe<text:s/>any<text:s/>changes<text:s/>to<text:s/>this<text:s/>output<text:s/>during<text:s/>the<text:s/>past<text:s/>year,<text:s/>and<text:s/>any<text:s/>planned<text:s/>changes<text:s/>as<text:s/>a<text:s/>result<text:s/>of<text:s/>this<text:s/>review</text:span></text:p>
        <text:p text:style-name="P525"><text:span text:style-name="T525_1">To<text:s/></text:span><text:span text:style-name="T525_2">reflect<text:s/>a<text:s/>smaller<text:s/>budget,<text:s/></text:span><text:span text:style-name="T525_3">output<text:s/>targets<text:s/>were<text:s/></text:span><text:span text:style-name="T525_4">discussed<text:s/>and<text:s/>agreed<text:s/>with<text:s/>the<text:s/>implementing<text:s/>partner<text:s/></text:span><text:span text:style-name="T525_5">at<text:s/>the<text:s/>start<text:s/>of<text:s/>the<text:s/>year</text:span><text:span text:style-name="T525_6">,<text:s/>and<text:s/>areas<text:s/>where<text:s/>there<text:s/>was<text:s/>low<text:s/>tractability<text:s/>were<text:s/>deprioritised.</text:span><text:span text:style-name="T525_7"><text:s/>Activities<text:s/>will<text:s/>be<text:s/>screened<text:s/>and<text:s/>prioritised<text:s/>against<text:s/>tractability,<text:s/></text:span><text:span text:style-name="T525_8">maturity<text:s/>and<text:s/>alignment<text:s/>to<text:s/>UK<text:s/>emerging<text:s/>priorities.<text:s/></text:span></text:p>
        <text:p text:style-name="P526"/>
        <text:p text:style-name="P527"><text:span text:style-name="T527_1">Progress<text:s/>on<text:s/>recommendations<text:s/>from<text:s/>the<text:s/>previous<text:s/>AR<text:s/>(if<text:s/>completed),<text:s/>lessons<text:s/>learned<text:s/>this<text:s/>year<text:s/>and<text:s/>recommendations<text:s/>for<text:s/>the<text:s/>year<text:s/>ahead<text:s/></text:span></text:p>
        <text:p text:style-name="P528"/>
        <table:table table:style-name="Table13">
          <table:table-column table:style-name="Column45"/>
          <table:table-column table:style-name="Column46"/>
          <table:table-row table:style-name="Row47">
            <table:table-cell table:style-name="Cell138">
              <text:p text:style-name="P529"><text:span text:style-name="T529_1">Recommendations</text:span></text:p>
            </table:table-cell>
            <table:table-cell table:style-name="Cell139">
              <text:p text:style-name="P530"><text:span text:style-name="T530_1">Progress</text:span></text:p>
            </table:table-cell>
          </table:table-row>
          <table:table-row table:style-name="Row48">
            <table:table-cell table:style-name="Cell140">
              <text:p text:style-name="P531"><text:span text:style-name="T531_1">1.Partnerships<text:s/>are<text:s/>vital<text:s/>for<text:s/>the<text:s/>success<text:s/>of<text:s/>GGN<text:s/>outcomes.<text:s/></text:span><text:span text:style-name="T531_2">GGN<text:s/>to<text:s/>prioritise<text:s/>establishing<text:s/>meaningful<text:s/>partnerships<text:s/>where<text:s/>large<text:s/>sources<text:s/>of<text:s/>funds<text:s/>can<text:s/>be<text:s/>leveraged<text:s/>(ABD,<text:s/>World<text:s/>Bank,<text:s/>TDF,<text:s/>etc.),<text:s/>as<text:s/>a<text:s/>nimble<text:s/>bilateral<text:s/>programme,<text:s/>over<text:s/>the<text:s/>coming<text:s/>year.<text:s/>Thus<text:s/>far<text:s/>deep<text:s/>partnerships<text:s/>are<text:s/>lacking.<text:s/></text:span></text:p>
            </table:table-cell>
            <table:table-cell table:style-name="Cell141">
              <text:p text:style-name="P532"><text:span text:style-name="T532_1">Ongoing</text:span><text:span text:style-name="T532_2">.<text:s/></text:span><text:span text:style-name="T532_3">GGN</text:span><text:span text:style-name="T532_4"><text:s/>has<text:s/></text:span><text:span text:style-name="T532_5">explored<text:s/></text:span><text:span text:style-name="T532_6">and<text:s/></text:span><text:span text:style-name="T532_7">collaborat</text:span><text:span text:style-name="T532_8">ed<text:s/>where<text:s/></text:span><text:span text:style-name="T532_9">feasible</text:span><text:span text:style-name="T532_10"><text:s/></text:span><text:span text:style-name="T532_11">with<text:s/>World<text:s/>Bank</text:span><text:span text:style-name="T532_12">,<text:s/>BII<text:s/>and<text:s/>IFC.<text:s/>Exploring<text:s/></text:span><text:span text:style-name="T532_13">hydro<text:s/>insurance<text:s/>work<text:s/>with<text:s/></text:span><text:span text:style-name="T532_14">the<text:s/>World<text:s/>Bank</text:span><text:span text:style-name="T532_15">,<text:s/></text:span><text:span text:style-name="T532_16">and<text:s/>collaboration<text:s/>wi</text:span><text:span text:style-name="T532_17">th<text:s/>IFC<text:s/>on<text:s/>bond<text:s/>market<text:s/>development</text:span><text:span text:style-name="T532_18">.</text:span></text:p>
            </table:table-cell>
          </table:table-row>
          <table:table-row table:style-name="Row49">
            <table:table-cell table:style-name="Cell142">
              <text:p text:style-name="P533"><text:span text:style-name="T533_1">2.</text:span><text:span text:style-name="T533_2"><text:s/>Early<text:s/>and<text:s/>continuous<text:s/>engagement<text:s/>with<text:s/>key<text:s/>government<text:s/>stakeholders<text:s/>and<text:s/>anchor<text:s/>institutions</text:span><text:span text:style-name="T533_3">:<text:s/>Early<text:s/>engagement<text:s/>on<text:s/>FSD’s<text:s/>work<text:s/>with<text:s/>anchor<text:s/>government<text:s/>institutions</text:span><text:span text:style-name="T533_4">,<text:s/>e.g.,</text:span><text:span text:style-name="T533_5"><text:s/>Public<text:s/>Debt<text:s/>Management<text:s/>Office<text:s/>(PDMO)<text:s/>and<text:s/>(the<text:s/>central<text:s/>bank)<text:s/>NRB<text:s/>are<text:s/>particularly<text:s/>crucial<text:s/>for<text:s/>ownership<text:s/>and<text:s/>anchoring<text:s/>regulatory<text:s/>reforms<text:s/>necessary<text:s/>for<text:s/>financial<text:s/>innovations.</text:span></text:p>
            </table:table-cell>
            <table:table-cell table:style-name="Cell143">
              <text:p text:style-name="P534"><text:span text:style-name="T534_1">Ongoing.<text:s/></text:span><text:span text:style-name="T534_2">Engaged<text:s/>with<text:s/></text:span><text:span text:style-name="T534_3">NRB</text:span><text:span text:style-name="T534_4">,<text:s/>NEA<text:s/>and<text:s/></text:span><text:span text:style-name="T534_5">SEBON</text:span><text:span text:style-name="T534_6"><text:s/>on<text:s/></text:span><text:span text:style-name="T534_7">energy<text:s/>bond<text:s/>issuanc</text:span><text:span text:style-name="T534_8">e.<text:s/></text:span><text:span text:style-name="T534_9">Work<text:s/>w</text:span><text:span text:style-name="T534_10">ith<text:s/></text:span><text:span text:style-name="T534_11">SEBON</text:span><text:span text:style-name="T534_12"><text:s/></text:span><text:span text:style-name="T534_13">for<text:s/>bond<text:s/>market<text:s/>development.</text:span><text:span text:style-name="T534_14"><text:s/></text:span><text:span text:style-name="T534_15"><text:s/></text:span></text:p>
            </table:table-cell>
          </table:table-row>
          <table:table-row table:style-name="Row50">
            <table:table-cell table:style-name="Cell144">
              <text:p text:style-name="P535"><text:span text:style-name="T535_1">3.</text:span><text:span text:style-name="T535_2"><text:s/></text:span><text:span text:style-name="T535_3">GGN</text:span><text:span text:style-name="T535_4"><text:s/>needs<text:s/>to<text:s/>keep<text:s/>exploring<text:s/>avenues<text:s/>for<text:s/></text:span><text:span text:style-name="T535_5">related<text:s/></text:span><text:span text:style-name="T535_6">partnership</text:span><text:span text:style-name="T535_7"><text:s/></text:span><text:span text:style-name="T535_8">Partnerships<text:s/>with<text:s/>DFIs<text:s/>or<text:s/>FIs<text:s/>could<text:s/>bring<text:s/>financing,<text:s/>including<text:s/>concessional<text:s/>financing<text:s/>which<text:s/>is<text:s/>crucial<text:s/>currently.<text:s/>On<text:s/>derisking<text:s/>instruments,<text:s/>a<text:s/>multi-pronged<text:s/>approach<text:s/>(creating<text:s/>market<text:s/>demand,<text:s/>regulatory<text:s/>preparedness,<text:s/>and<text:s/>concessional<text:s/>finance)<text:s/>is<text:s/>necessary<text:s/>to<text:s/>make<text:s/>progress.</text:span></text:p>
              <text:p text:style-name="P536"/>
            </table:table-cell>
            <table:table-cell table:style-name="Cell145">
              <text:p text:style-name="P537"><text:span text:style-name="T537_1">Ongoing</text:span><text:span text:style-name="T537_2">.<text:s/></text:span><text:span text:style-name="T537_3">GGN</text:span><text:span text:style-name="T537_4"><text:s/></text:span><text:span text:style-name="T537_5">has<text:s/>closely<text:s/>collaborated<text:s/>with<text:s/>BII<text:s/></text:span><text:span text:style-name="T537_6">and<text:s/>FMO<text:s/></text:span><text:span text:style-name="T537_7">on<text:s/>HGRIF</text:span><text:span text:style-name="T537_8">.</text:span><text:span text:style-name="T537_9"><text:s/>A<text:s/>pitch<text:s/>to<text:s/>the<text:s/>Swiss<text:s/>reached<text:s/></text:span><text:span text:style-name="T537_10">the<text:s/>final<text:s/>round<text:s/>of<text:s/>consideration,<text:s/>and<text:s/>other<text:s/>DFIs<text:s/>were<text:s/>reached<text:s/>out<text:s/>to<text:s/>secure</text:span><text:span text:style-name="T537_11"><text:s/></text:span><text:span text:style-name="T537_12">concessional<text:s/>financing.<text:s/></text:span><text:span text:style-name="T537_13">GGN<text:s/>also<text:s/>e</text:span><text:span text:style-name="T537_14">xplored<text:s/></text:span><text:span text:style-name="T537_15">guarantee<text:s/></text:span><text:span text:style-name="T537_16">mechanism</text:span><text:span text:style-name="T537_17"><text:s/>with<text:s/></text:span><text:span text:style-name="T537_18">Green<text:s/>Guarantee<text:s/>Company<text:s/>(GGC)</text:span><text:span text:style-name="T537_19"><text:s/>and</text:span><text:span text:style-name="T537_20"><text:s/>Norwegian<text:s/>Embassy</text:span><text:span text:style-name="T537_21">.</text:span></text:p>
            </table:table-cell>
          </table:table-row>
        </table:table>
        <text:p text:style-name="P538"/>
        <text:p text:style-name="P539"><text:span text:style-name="T539_1">Lesson</text:span><text:span text:style-name="T539_2">s</text:span></text:p>
        <text:list text:style-name="LS17" xml:id="list98">
          <text:list-item>
            <text:p text:style-name="P540"><text:span text:style-name="T540_1">Use<text:s/>of<text:s/>i</text:span><text:span text:style-name="T540_2">nnov</text:span><text:span text:style-name="T540_3">ative<text:s/>financial<text:s/>instruments</text:span><text:span text:style-name="T540_4">,<text:s/>such<text:s/>as<text:s/>foreign<text:s/>exchange<text:s/></text:span><text:span text:style-name="T540_5">exposure<text:s/>hedging</text:span><text:span text:style-name="T540_6">,</text:span><text:span text:style-name="T540_7"><text:s/></text:span><text:span text:style-name="T540_8">are<text:s/>critical<text:s/>for<text:s/>reducing<text:s/>costs</text:span><text:span text:style-name="T540_9"><text:s/>and<text:s/>making<text:s/>investments<text:s/>attractive</text:span><text:span text:style-name="T540_10">,<text:s/>particularly<text:s/>under<text:s/>global<text:s/>conditions</text:span><text:span text:style-name="T540_11">.</text:span><text:span text:style-name="T540_12"><text:s/>For<text:s/>example,<text:s/></text:span><text:span text:style-name="T540_13">on<text:s/></text:span><text:span text:style-name="T540_14">Upper<text:s/>Tamakoshi<text:s/>hydro<text:s/>project<text:s/>(456<text:s/>MW),<text:s/></text:span><text:span text:style-name="T540_15">weakening<text:s/>of<text:s/>Nepali<text:s/>currency<text:s/>vs<text:s/>USD<text:s/>alone<text:s/>resulted<text:s/>in</text:span><text:span text:style-name="T540_16"><text:s/>10%<text:s/>additional<text:s/>project<text:s/>costs<text:s/></text:span><text:span text:style-name="T540_17">(</text:span><text:span text:style-name="T540_18">Rs<text:s/>8bn</text:span><text:span text:style-name="T540_19"><text:s/>out<text:s/>of<text:s/>Rs<text:s/>80bn</text:span><text:span text:style-name="T540_20">/</text:span><text:span text:style-name="T540_21">$</text:span><text:span text:style-name="T540_22">533</text:span><text:span text:style-name="T540_23">m</text:span><text:span text:style-name="T540_24">)</text:span><text:span text:style-name="T540_25">.<text:s/></text:span><text:span text:style-name="T540_26">However,<text:s/>this<text:s/>service<text:s/>or<text:s/>product<text:s/>is<text:s/>not<text:s/>available<text:s/>in<text:s/>Nepal</text:span><text:span text:style-name="T540_27">,<text:s/>and<text:s/>unless<text:s/>it<text:s/>does<text:s/>so<text:s/>and<text:s/>Nepal<text:s/>reduces<text:s/>generation<text:s/>costs,<text:s/>it<text:s/>will<text:s/>be<text:s/>hard<text:s/>to<text:s/>compete<text:s/>with<text:s/>Indian<text:s/>produced<text:s/>power.</text:span></text:p>
          </text:list-item>
          <text:list-item>
            <text:p text:style-name="P541"><text:span text:style-name="T541_1">Policy<text:s/>reforms<text:s/>are<text:s/>sometimes<text:s/>easier<text:s/>to<text:s/>influence<text:s/>and<text:s/>achieve<text:s/>through</text:span><text:span text:style-name="T541_2"><text:s/>project<text:s/></text:span><text:span text:style-name="T541_3">needs<text:s/>rather<text:s/>than<text:s/>policies<text:s/>in<text:s/>isolation<text:s/></text:span><text:span text:style-name="T541_4">(deal-based<text:s/>reform)</text:span><text:span text:style-name="T541_5">.<text:s/></text:span><text:span text:style-name="T541_6">Working<text:s/>on<text:s/>practical<text:s/>problems<text:s/></text:span><text:span text:style-name="T541_7">makes<text:s/>it<text:s/>easier<text:s/>to<text:s/></text:span><text:span text:style-name="T541_8">appreciate<text:s/>the<text:s/></text:span><text:span text:style-name="T541_9">underlying<text:s/>issues</text:span><text:span text:style-name="T541_10">,<text:s/>as<text:s/>noted<text:s/>in<text:s/>the<text:s/>reforms<text:s/>achieved<text:s/>through<text:s/>the<text:s/>NEA<text:s/>bond<text:s/>work:<text:s/>the<text:s/>Central<text:s/>bank<text:s/>agreed<text:s/></text:span><text:span text:style-name="T541_11">to<text:s/>risk<text:s/>based<text:s/>weights<text:s/>on<text:s/></text:span><text:span text:style-name="T541_12">NEA’s<text:s/>(and<text:s/>other<text:s/></text:span><text:span text:style-name="T541_13">state</text:span><text:span text:style-name="T541_14">-</text:span><text:span text:style-name="T541_15">owned<text:s/>enterprises’</text:span><text:span text:style-name="T541_16">)</text:span><text:span text:style-name="T541_17"><text:s/>debt</text:span><text:span text:style-name="T541_18">.</text:span></text:p>
          </text:list-item>
        </text:list>
        <text:p text:style-name="P542"><text:span text:style-name="T542_1">Recommendations</text:span></text:p>
        <text:list text:style-name="LS17" xml:id="list100">
          <text:list-item>
            <text:p text:style-name="P543"><text:span text:style-name="T543_1">GGN<text:s/></text:span><text:span text:style-name="T543_2">to<text:s/></text:span><text:span text:style-name="T543_3"><text:s/></text:span><text:span text:style-name="T543_4">engage<text:s/>with<text:s/>MoF</text:span><text:span text:style-name="T543_5"><text:s/></text:span><text:span text:style-name="T543_6">on<text:s/></text:span><text:span text:style-name="T543_7">foreign<text:s/>currency<text:s/>hedging</text:span><text:span text:style-name="T543_8"><text:s/></text:span><text:span text:style-name="T543_9">policy</text:span><text:span text:style-name="T543_10"><text:s/>reform</text:span><text:span text:style-name="T543_11"><text:s/>after<text:s/>the<text:s/>Nepal<text:s/>budget<text:s/>is<text:s/>announced.</text:span><text:span text:style-name="T543_12"><text:s/>Foreign<text:s/>currency<text:s/>exposure<text:s/>hedging<text:s/>is<text:s/>a<text:s/>key<text:s/>gap<text:s/>in<text:s/>derisking<text:s/>projects<text:s/>and<text:s/>increasing<text:s/>Nepal’s<text:s/>attractiveness<text:s/>for<text:s/>investments,<text:s/>and<text:s/>a<text:s/>key<text:s/>development<text:s/>partner<text:s/>policy<text:s/>reform<text:s/>priority.</text:span></text:p>
          </text:list-item>
          <text:list-item>
            <text:p text:style-name="P544"><text:span text:style-name="T544_1">While<text:s/>most<text:s/>of<text:s/>the<text:s/>workstreams<text:s/>align<text:s/>with<text:s/></text:span><text:span text:style-name="T544_2">the<text:s/>Embassies<text:s/></text:span><text:span text:style-name="T544_3">sustainable<text:s/>finance<text:s/>theme</text:span><text:span text:style-name="T544_4"><text:s/>under<text:s/>EIP</text:span><text:span text:style-name="T544_5">,<text:s/></text:span><text:span text:style-name="T544_6">GGN</text:span><text:span text:style-name="T544_7"><text:s/>needs<text:s/>to<text:s/>screen<text:s/>all<text:s/>ongoing<text:s/>work<text:s/>to<text:s/>ensure<text:s/></text:span><text:span text:style-name="T544_8">alignment</text:span><text:span text:style-name="T544_9">,</text:span><text:span text:style-name="T544_10"><text:s/>close<text:s/>those<text:s/></text:span><text:span text:style-name="T544_11">that<text:s/>do<text:s/>not</text:span><text:span text:style-name="T544_12">,<text:s/>and<text:s/>push<text:s/>for<text:s/>handover<text:s/>to<text:s/>stakeholders<text:s/>wherever<text:s/>possible<text:s/>given<text:s/>dwindling<text:s/>ODA.<text:s/></text:span></text:p>
          </text:list-item>
        </text:list>
        <text:h text:style-name="P545" text:outline-level="2"><text:span text:style-name="T545_1">D:<text:s/>VALUE<text:s/>FOR<text:s/>MONEY<text:s/></text:span></text:h>
        <text:p text:style-name="P546"/>
        <text:p text:style-name="P547"><text:span text:style-name="T547_1">Key<text:s/>cost<text:s/>drivers<text:s/>and<text:s/>performance<text:s/></text:span></text:p>
        <text:p text:style-name="P548"><text:span text:style-name="T548_1">GGN<text:s/>is<text:s/>a<text:s/>TA<text:s/>programme<text:s/>therefore<text:s/></text:span><text:span text:style-name="T548_2">key<text:s/>cost<text:s/>drivers<text:s/>are</text:span><text:span text:style-name="T548_3"><text:s/>the<text:s/>share<text:s/>of<text:s/>senior<text:s/>and<text:s/>international<text:s/>expertise</text:span><text:span text:style-name="T548_4">,<text:s/>travel<text:s/>and<text:s/>logistics,<text:s/>p</text:span><text:span text:style-name="T548_5">redictability<text:s/>of<text:s/>de</text:span><text:span text:style-name="T548_6">mand,<text:s/></text:span><text:span text:style-name="T548_7">complexity<text:s/>of<text:s/>delivery<text:s/>model<text:s/>and<text:s/>management<text:s/>structure,<text:s/>exchange<text:s/>rate<text:s/>risk,<text:s/>and<text:s/>importantly<text:s/>the<text:s/>type<text:s/>of<text:s/>demand<text:s/></text:span><text:span text:style-name="T548_8">e.g.,</text:span><text:span text:style-name="T548_9"><text:s/>transaction<text:s/>advisory<text:s/>is<text:s/>heavy<text:s/>work<text:s/>compared<text:s/>with<text:s/>an<text:s/>evidence<text:s/>study.<text:s/>The<text:s/>main<text:s/>costs<text:s/>are<text:s/>the<text:s/></text:span><text:span text:style-name="T548_10">cost<text:s/>of<text:s/>experts,<text:s/></text:span><text:span text:style-name="T548_11">consultants,</text:span><text:span text:style-name="T548_12"><text:s/>and<text:s/>GGN<text:s/>delivery<text:s/>team.<text:s/></text:span><text:span text:style-name="T548_13">Of<text:s/>the<text:s/>total<text:s/>annual<text:s/>spend<text:s/>of<text:s/>£3.29m,<text:s/>programme<text:s/>staff<text:s/>cost<text:s/>was<text:s/>£3.08m</text:span><text:span text:style-name="T548_14">.</text:span></text:p>
        <text:p text:style-name="P549"/>
        <text:p text:style-name="P550"><text:span text:style-name="T550_1">Economy</text:span></text:p>
        <text:p text:style-name="P551"><text:span text:style-name="T551_1">GGN<text:s/>has<text:s/>sought<text:s/>to<text:s/>bring<text:s/>a<text:s/>balanced<text:s/>delivery<text:s/>team<text:s/>with<text:s/>a<text:s/>mix<text:s/>of<text:s/>international<text:s/>and<text:s/>local<text:s/>experts,<text:s/>as<text:s/>well<text:s/>as<text:s/>experienced<text:s/>and<text:s/>more<text:s/>junior<text:s/>staff,<text:s/>and<text:s/>short<text:s/>and<text:s/>longer-term<text:s/>staff.<text:s/></text:span><text:span text:style-name="T551_2">They<text:s/>have<text:s/>also<text:s/>looked<text:s/>at<text:s/>other<text:s/>ways<text:s/>to<text:s/></text:span><text:span text:style-name="T551_3">drive<text:s/>economy</text:span><text:span text:style-name="T551_4">.<text:s/>For<text:s/>example,</text:span><text:span text:style-name="T551_5"><text:s/></text:span><text:span text:style-name="T551_6">reduction<text:s/>in<text:s/>days<text:s/>for<text:s/></text:span><text:span text:style-name="T551_7">Programme<text:s/>Director</text:span><text:span text:style-name="T551_8">,<text:s/></text:span><text:span text:style-name="T551_9">the</text:span><text:span text:style-name="T551_10"><text:s/>international<text:s/>programme<text:s/>team<text:s/>leader<text:s/>has<text:s/>been<text:s/>replaced<text:s/>with<text:s/>a<text:s/>local</text:span><text:span text:style-name="T551_11"><text:s/>team<text:s/>leader</text:span><text:span text:style-name="T551_12"><text:s/>and<text:s/></text:span><text:span text:style-name="T551_13">change<text:s/>to<text:s/></text:span><text:span text:style-name="T551_14">a<text:s/></text:span><text:span text:style-name="T551_15">local<text:s/>Monitoring,<text:s/>Evaluation<text:s/>and<text:s/>Learning<text:s/>(MEL)</text:span><text:span text:style-name="T551_16"><text:s/>expert</text:span><text:span text:style-name="T551_17">.<text:s/></text:span><text:span text:style-name="T551_18">At<text:s/>the<text:s/>very<text:s/>end<text:s/>of<text:s/>the<text:s/>year,<text:s/></text:span><text:span text:style-name="T551_19">GGN<text:s/>moved<text:s/>away<text:s/>from<text:s/>embedding<text:s/>technical<text:s/></text:span><text:span text:style-name="T551_20">expertise<text:s/>at<text:s/></text:span><text:span text:style-name="T551_21">O</text:span><text:span text:style-name="T551_22">IBN</text:span><text:span text:style-name="T551_23"><text:s/>to<text:s/>more<text:s/>targeted<text:s/></text:span><text:span text:style-name="T551_24">technical<text:s/>support</text:span><text:span text:style-name="T551_25">.<text:s/></text:span><text:span text:style-name="T551_26">To<text:s/>reduce<text:s/>costs<text:s/>administratively,<text:s/>framework<text:s/>purchase<text:s/>agreements<text:s/>with<text:s/>repeat<text:s/>suppliers<text:s/>such<text:s/>as<text:s/>hotels,<text:s/>travel<text:s/>agents,<text:s/>office<text:s/>supplies,<text:s/>cleaning<text:s/>services,<text:s/>and<text:s/>car<text:s/>hire<text:s/>services<text:s/></text:span><text:span text:style-name="T551_27">exist</text:span><text:span text:style-name="T551_28">.</text:span></text:p>
        <text:p text:style-name="P552"/>
        <text:p text:style-name="P553"><text:span text:style-name="T553_1">The<text:s/>t</text:span><text:span text:style-name="T553_2">able<text:s/>below<text:s/>summarises<text:s/>the<text:s/>breakdown<text:s/>between<text:s/>local<text:s/>and<text:s/>international<text:s/>days.</text:span><text:span text:style-name="T553_3"><text:s/></text:span><text:span text:style-name="T553_4">International<text:s/>staff<text:s/>days<text:s/></text:span><text:span text:style-name="T553_5">utilised<text:s/></text:span><text:span text:style-name="T553_6">is</text:span><text:span text:style-name="T553_7"><text:s/>less<text:s/>than<text:s/>10</text:span><text:span text:style-name="T553_8">%<text:s/>of<text:s/>total<text:s/>days<text:s/>charged<text:s/></text:span><text:span text:style-name="T553_9">last<text:s/>year</text:span><text:span text:style-name="T553_10">,<text:s/>resulting<text:s/>in<text:s/>significant<text:s/>savings.<text:s/></text:span><text:span text:style-name="T553_11"><text:s/></text:span></text:p>
        <text:p text:style-name="P554"/>
        <table:table table:style-name="Table14">
          <table:table-column table:style-name="Column47"/>
          <table:table-column table:style-name="Column48"/>
          <table:table-row table:style-name="Row51">
            <table:table-cell table:style-name="Cell146">
              <text:p text:style-name="P555"><text:span text:style-name="T555_1">Staff<text:s/>Category</text:span></text:p>
            </table:table-cell>
            <table:table-cell table:style-name="Cell147">
              <text:p text:style-name="P556"><text:span text:style-name="T556_1">Number<text:s/>of<text:s/>days</text:span></text:p>
            </table:table-cell>
          </table:table-row>
          <table:table-row table:style-name="Row52">
            <table:table-cell table:style-name="Cell148">
              <text:p text:style-name="P557"><text:span text:style-name="T557_1">Local<text:s/></text:span></text:p>
            </table:table-cell>
            <table:table-cell table:style-name="Cell149">
              <text:p text:style-name="P558"><text:span text:style-name="T558_1">8,862</text:span></text:p>
            </table:table-cell>
          </table:table-row>
          <table:table-row table:style-name="Row53">
            <table:table-cell table:style-name="Cell150">
              <text:p text:style-name="P559"><text:span text:style-name="T559_1">International<text:s/></text:span></text:p>
            </table:table-cell>
            <table:table-cell table:style-name="Cell151">
              <text:p text:style-name="P560"><text:span text:style-name="T560_1">810</text:span></text:p>
            </table:table-cell>
          </table:table-row>
        </table:table>
        <text:p text:style-name="P561"/>
        <text:p text:style-name="P562"><text:span text:style-name="T562_1">Efficiency</text:span></text:p>
        <text:p text:style-name="P563"><text:span text:style-name="T563_1">This<text:s/>can</text:span><text:span text:style-name="T563_2"><text:s/>be<text:s/>assessed<text:s/>by<text:s/>looking<text:s/>at<text:s/>overall<text:s/>programme<text:s/>management<text:s/>fees<text:s/>as<text:s/>well<text:s/>as<text:s/>total<text:s/>spend<text:s/>on<text:s/>frontline<text:s/>delivery<text:s/>as<text:s/>share<text:s/>of<text:s/>total<text:s/>programme<text:s/>spend.</text:span><text:span text:style-name="T563_3"><text:s/>For<text:s/>GGN<text:s/>this<text:s/>is<text:s/>13%,<text:s/>and<text:s/>15%<text:s/>a</text:span><text:span text:style-name="T563_4">s<text:s/>share</text:span><text:span text:style-name="T563_5"><text:s/>of<text:s/>frontline<text:s/>delivery<text:s/>costs</text:span><text:span text:style-name="T563_6">.<text:s/></text:span><text:span text:style-name="T563_7">These<text:s/>are<text:s/>on<text:s/>the<text:s/>higher<text:s/></text:span><text:span text:style-name="T563_8">side</text:span><text:span text:style-name="T563_9"><text:s/>compared<text:s/>with<text:s/>7-10%<text:s/>for<text:s/>multilaterals<text:s/>and<text:s/>climate<text:s/>funds</text:span><text:span text:style-name="T563_10">.<text:s/>However,<text:s/></text:span><text:span text:style-name="T563_11">it<text:s/>should<text:s/>be<text:s/>noted<text:s/></text:span><text:span text:style-name="T563_12">GGN<text:s/></text:span><text:span text:style-name="T563_13">works<text:s/>on<text:s/></text:span><text:span text:style-name="T563_14">highly<text:s/>technical<text:s/></text:span><text:span text:style-name="T563_15">complex<text:s/>issues<text:s/>in<text:s/></text:span><text:span text:style-name="T563_16">a<text:s/>complex<text:s/>setting</text:span><text:span text:style-name="T563_17">,<text:s/>requiring<text:s/>adaptive<text:s/>programme<text:s/>management.<text:s/></text:span></text:p>
        <text:p text:style-name="P564"/>
        <table:table table:style-name="Table15">
          <table:table-column table:style-name="Column49"/>
          <table:table-column table:style-name="Column50"/>
          <table:table-row table:style-name="Row54">
            <table:table-cell table:style-name="Cell152">
              <text:p text:style-name="P565"><text:span text:style-name="T565_1">Cost<text:s/>Category</text:span></text:p>
            </table:table-cell>
            <table:table-cell table:style-name="Cell153">
              <text:p text:style-name="P566"><text:span text:style-name="T566_1">Share<text:s/>of<text:s/>total<text:s/></text:span><text:span text:style-name="T566_2">Annual<text:s/>Spend</text:span></text:p>
            </table:table-cell>
          </table:table-row>
          <table:table-row table:style-name="Row55">
            <table:table-cell table:style-name="Cell154">
              <text:p text:style-name="P567"><text:span text:style-name="T567_1">Programme<text:s/>Management</text:span></text:p>
            </table:table-cell>
            <table:table-cell table:style-name="Cell155">
              <text:p text:style-name="P568"><text:span text:style-name="T568_1">1</text:span><text:span text:style-name="T568_2">3</text:span><text:span text:style-name="T568_3">.0</text:span><text:span text:style-name="T568_4">%</text:span></text:p>
            </table:table-cell>
          </table:table-row>
          <table:table-row table:style-name="Row56">
            <table:table-cell table:style-name="Cell156">
              <text:p text:style-name="P569"><text:span text:style-name="T569_1">Frontline<text:s/>Delivery</text:span></text:p>
            </table:table-cell>
            <table:table-cell table:style-name="Cell157">
              <text:p text:style-name="P570"><text:span text:style-name="T570_1">85.1</text:span><text:span text:style-name="T570_2">%</text:span></text:p>
            </table:table-cell>
          </table:table-row>
          <table:table-row table:style-name="Row57">
            <table:table-cell table:style-name="Cell158">
              <text:p text:style-name="P571"><text:span text:style-name="T571_1">Admin<text:s/>support<text:s/>and<text:s/>fixed<text:s/>costs</text:span></text:p>
            </table:table-cell>
            <table:table-cell table:style-name="Cell159">
              <text:p text:style-name="P572"><text:span text:style-name="T572_1">1.</text:span><text:span text:style-name="T572_2">9</text:span><text:span text:style-name="T572_3">%</text:span></text:p>
            </table:table-cell>
          </table:table-row>
        </table:table>
        <text:p text:style-name="P573"/>
        <text:p text:style-name="P574"><text:span text:style-name="T574_1"><text:s/></text:span><text:span text:style-name="T574_2">As<text:s/>various<text:s/>workstreams<text:s/>and<text:s/>interventions<text:s/>differ<text:s/>in<text:s/>nature<text:s/>and<text:s/>scope</text:span><text:span text:style-name="T574_3">,<text:s/></text:span><text:span text:style-name="T574_4">cost<text:s/></text:span><text:span text:style-name="T574_5">compari</text:span><text:span text:style-name="T574_6">son</text:span><text:span text:style-name="T574_7"><text:s/></text:span><text:span text:style-name="T574_8">by<text:s/>output<text:s/></text:span><text:span text:style-name="T574_9">or<text:s/></text:span><text:span text:style-name="T574_10">at<text:s/>intervention</text:span><text:span text:style-name="T574_11"><text:s/></text:span><text:span text:style-name="T574_12">level<text:s/></text:span><text:span text:style-name="T574_13">is<text:s/>not<text:s/>meaningful.</text:span><text:span text:style-name="T574_14"><text:s/></text:span><text:span text:style-name="T574_15">GGN<text:s/>has<text:s/>taken<text:s/>the<text:s/>approach<text:s/>to<text:s/></text:span><text:span text:style-name="T574_16">break</text:span><text:span text:style-name="T574_17"><text:s/>workstreams<text:s/>into<text:s/>sm</text:span><text:span text:style-name="T574_18">aller<text:s/>pieces</text:span><text:span text:style-name="T574_19"><text:s/>in<text:s/></text:span><text:span text:style-name="T574_20">many<text:s/>cases,<text:s/>but<text:s/>not<text:s/>all<text:s/>–<text:s/>for<text:s/>example<text:s/>the<text:s/>OIBN<text:s/>sustainability<text:s/>work<text:s/>was<text:s/>several<text:s/>large<text:s/>packages</text:span><text:span text:style-name="T574_21"><text:s/>of<text:s/>work</text:span><text:span text:style-name="T574_22">,</text:span><text:span text:style-name="T574_23"><text:s/>and<text:s/>these<text:s/>have<text:s/>yet<text:s/>to<text:s/>be<text:s/>approved<text:s/>by<text:s/>GoN.<text:s/>As<text:s/>such,<text:s/></text:span><text:span text:style-name="T574_24">replicating<text:s/>the<text:s/>iterative<text:s/>approach<text:s/>across<text:s/>GGN<text:s/></text:span><text:span text:style-name="T574_25">will<text:s/>allow<text:s/>for<text:s/>more<text:s/>economical<text:s/>course<text:s/>correction.</text:span></text:p>
        <text:p text:style-name="P575"/>
        <text:p text:style-name="P576"><text:span text:style-name="T576_1">GGN<text:s/>has<text:s/>utilised<text:s/>a<text:s/>blended<text:s/>approach<text:s/>for<text:s/>frontline<text:s/>delivery<text:s/>of<text:s/>activities,<text:s/>using<text:s/>the<text:s/>core<text:s/>team<text:s/>while<text:s/>complementing<text:s/>them<text:s/>with<text:s/>targeted<text:s/>technical<text:s/>inputs.<text:s/></text:span><text:span text:style-name="T576_2">However,<text:s/>w</text:span><text:span text:style-name="T576_3">hat<text:s/>has<text:s/>been<text:s/>observed<text:s/>is<text:s/>that<text:s/>in<text:s/>majority<text:s/>of<text:s/>cases<text:s/>the<text:s/>role<text:s/>of<text:s/>core<text:s/>team<text:s/>has<text:s/>been<text:s/></text:span><text:span text:style-name="T576_4">focused<text:s/>on<text:s/>preparation<text:s/>and<text:s/>enabling<text:s/>activity<text:s/>rather<text:s/>than</text:span><text:span text:style-name="T576_5"><text:s/></text:span><text:span text:style-name="T576_6">direct<text:s/></text:span><text:span text:style-name="T576_7">delivery.<text:s/></text:span><text:span text:style-name="T576_8">This<text:s/>is<text:s/>also<text:s/></text:span><text:span text:style-name="T576_9">borne<text:s/>out</text:span><text:span text:style-name="T576_10"><text:s/>by<text:s/>data:<text:s/>t</text:span><text:span text:style-name="T576_11">otal<text:s/>core<text:s/>GGN<text:s/>team<text:s/>days<text:s/></text:span><text:span text:style-name="T576_12">over<text:s/></text:span><text:span text:style-name="T576_13">total<text:s/>frontline<text:s/>delivery<text:s/></text:span><text:span text:style-name="T576_14">days<text:s/>is<text:s/>22%.</text:span><text:span text:style-name="T576_15"><text:s/></text:span><text:span text:style-name="T576_16">This<text:s/></text:span><text:span text:style-name="T576_17">comes<text:s/>on<text:s/>top<text:s/>of<text:s/></text:span><text:span text:style-name="T576_18">h</text:span><text:span text:style-name="T576_19">igh<text:s/>management<text:s/>cost</text:span><text:span text:style-name="T576_20">.</text:span><text:span text:style-name="T576_21"><text:s/>A<text:s/>greater<text:s/></text:span><text:span text:style-name="T576_22">shift<text:s/>to<text:s/>delivery<text:s/></text:span><text:span text:style-name="T576_23">is<text:s/>needed</text:span><text:span text:style-name="T576_24">.</text:span></text:p>
        <text:p text:style-name="P577"/>
        <text:p text:style-name="P578"><text:span text:style-name="T578_1">Effectiveness</text:span></text:p>
        <text:p text:style-name="P579"><text:span text:style-name="T579_1">By<text:s/>and<text:s/>large</text:span><text:span text:style-name="T579_2"><text:s/>GGN<text:s/>has<text:s/>demonstrated<text:s/>good<text:s/>effectiveness.<text:s/></text:span><text:span text:style-name="T579_3">GGN<text:s/>has<text:s/>mostly<text:s/>prioritized<text:s/>interventions</text:span><text:span text:style-name="T579_4"><text:s/>and<text:s/>issues</text:span><text:span text:style-name="T579_5"><text:s/>that<text:s/>are<text:s/>aligned<text:s/>with<text:s/>the<text:s/>country’s<text:s/></text:span><text:span text:style-name="T579_6">context<text:s/>and<text:s/></text:span><text:span text:style-name="T579_7">priorities.</text:span><text:span text:style-name="T579_8"><text:s/>This<text:s/>is<text:s/>a</text:span><text:span text:style-name="T579_9"><text:s/>necessary<text:s/>but<text:s/>not</text:span><text:span text:style-name="T579_10"><text:s/></text:span><text:span text:style-name="T579_11">sufficient<text:s/>condition<text:s/></text:span><text:span text:style-name="T579_12">for<text:s/>effectiveness.</text:span><text:span text:style-name="T579_13"><text:s/>GGN</text:span><text:span text:style-name="T579_14">’s<text:s/>value<text:s/>has<text:s/>been<text:s/>leverage<text:s/>and<text:s/>system<text:s/>effects</text:span><text:span text:style-name="T579_15"><text:s/></text:span><text:span text:style-name="T579_16">with<text:s/>modest<text:s/>amounts<text:s/>of<text:s/></text:span><text:span text:style-name="T579_17">TA</text:span><text:span text:style-name="T579_18"><text:s/>–<text:s/>improving<text:s/>a<text:s/>much<text:s/>larger<text:s/>world<text:s/>of<text:s/>investment,<text:s/>hydropower,<text:s/>transmission,<text:s/>urban<text:s/>infrastructure<text:s/>and<text:s/>green<text:s/>finance.<text:s text:c="2"/>Examples<text:s/>include:<text:s/></text:span><text:span text:style-name="T579_19">OIBN</text:span><text:span text:style-name="T579_20"><text:s/></text:span><text:span text:style-name="T579_21">sustainability</text:span><text:span text:style-name="T579_22"><text:s/>(</text:span><text:span text:style-name="T579_23">challenges<text:s/>remain</text:span><text:span text:style-name="T579_24">)</text:span><text:span text:style-name="T579_25">;<text:s/></text:span><text:span text:style-name="T579_26">advancing<text:s/>large<text:s/></text:span><text:span text:style-name="T579_27">PPP<text:s/>infrastructure<text:s/>project</text:span><text:span text:style-name="T579_28"><text:s/>development</text:span><text:span text:style-name="T579_29"><text:s/>(mostly<text:s/>hydro</text:span><text:span text:style-name="T579_30">power)</text:span><text:span text:style-name="T579_31">;<text:s/>ERC</text:span><text:span text:style-name="T579_32"><text:s/>effectiveness</text:span><text:span text:style-name="T579_33">;<text:s/></text:span><text:span text:style-name="T579_34">supporting<text:s/>key<text:s/>urban<text:s/>issues<text:s/></text:span><text:span text:style-name="T579_35">(</text:span><text:span text:style-name="T579_36">ISWM</text:span><text:span text:style-name="T579_37">,<text:s/>land<text:s/></text:span><text:span text:style-name="T579_38">pooling</text:span><text:span text:style-name="T579_39">,<text:s/>sub-national<text:s/>clustering);<text:s/></text:span><text:span text:style-name="T579_40">reaffirming<text:s/>Nepal’s<text:s/>SCR;<text:s/>preparation<text:s/>to<text:s/>diversify<text:s/>NEA<text:s/>project<text:s/>financing<text:s/>through<text:s/>an<text:s/>energy<text:s/>bond;<text:s/></text:span><text:span text:style-name="T579_41">supporting<text:s/>IFC<text:s/>on<text:s/></text:span><text:span text:style-name="T579_42">bond<text:s/>market<text:s/>development</text:span><text:span text:style-name="T579_43">;<text:s/>and<text:s/>work<text:s/>on<text:s/>innovative<text:s/>private<text:s/>finance<text:s/>instruments<text:s/>and<text:s/>vehicles.<text:s/></text:span></text:p>
        <text:p text:style-name="P580"/>
        <text:p text:style-name="P581"><text:span text:style-name="T581_1">Examples<text:s/>of<text:s/>GGN’s<text:s/></text:span><text:span text:style-name="T581_2">specific<text:s/></text:span><text:span text:style-name="T581_3">value-add<text:s/>include:<text:s/></text:span><text:span text:style-name="T581_4">quality</text:span><text:span text:style-name="T581_5">‑assurance<text:s/>of<text:s/></text:span><text:span text:style-name="T581_6">3</text:span><text:span text:style-name="T581_7"><text:s/>project<text:s/></text:span><text:span text:style-name="T581_8">DPRs</text:span><text:span text:style-name="T581_9">;<text:s/></text:span><text:span text:style-name="T581_10">study<text:s/></text:span><text:span text:style-name="T581_11">on<text:s/>increasing<text:s/>domestic<text:s/>demand<text:s/></text:span><text:span text:style-name="T581_12">for<text:s/>energy</text:span><text:span text:style-name="T581_13"><text:s/>that<text:s/>has<text:s/>sparked<text:s/>discussion<text:s/>across<text:s/>Nepal</text:span><text:span text:style-name="T581_14">;<text:s/></text:span><text:span text:style-name="T581_15">a<text:s/>l</text:span><text:span text:style-name="T581_16">egal<text:s/>review<text:s/></text:span><text:span text:style-name="T581_17">that<text:s/></text:span><text:span text:style-name="T581_18">informed<text:s/></text:span><text:span text:style-name="T581_19">RPGCL</text:span><text:span text:style-name="T581_20">’s<text:s/>decision<text:s/>to<text:s/></text:span><text:span text:style-name="T581_21">build<text:s/>West-Seti<text:s/>tra</text:span><text:span text:style-name="T581_22">nsmission<text:s/>line</text:span><text:span text:style-name="T581_23"><text:s/>under<text:s/>PPP</text:span><text:span text:style-name="T581_24">;<text:s/></text:span><text:span text:style-name="T581_25">the<text:s/></text:span><text:span text:style-name="T581_26">hydropower<text:s/>generation<text:s/>cost<text:s/></text:span><text:span text:style-name="T581_27">benchmarking<text:s/></text:span><text:span text:style-name="T581_28">study</text:span><text:span text:style-name="T581_29"><text:s/>to<text:s/>inform<text:s/>project<text:s/>viability</text:span><text:span text:style-name="T581_30"><text:s/></text:span><text:span text:style-name="T581_31">and<text:s/></text:span><text:span text:style-name="T581_32">PPA</text:span><text:span text:style-name="T581_33"><text:s/>policy</text:span><text:span text:style-name="T581_34">,<text:s/>and</text:span><text:span text:style-name="T581_35"><text:s/></text:span><text:span text:style-name="T581_36">has<text:s/>improved<text:s/>data</text:span><text:span text:style-name="T581_37"><text:s/>and<text:s/>capacity</text:span><text:span text:style-name="T581_38"><text:s/>at<text:s/>ERC</text:span><text:span text:style-name="T581_39">—a<text:s/>first<text:s/>study<text:s/>of<text:s/>its<text:s/>kind<text:s/>in<text:s/>Nepal</text:span><text:span text:style-name="T581_40">;<text:s/>and<text:s/>a</text:span><text:span text:style-name="T581_41"><text:s/>policy<text:s/>reform<text:s/>identified<text:s/>and<text:s/>pushed<text:s/>through<text:s/>NEA’s<text:s/>bond<text:s/>work<text:s/>will<text:s/>potentially</text:span><text:span text:style-name="T581_42"><text:s/>result<text:s/>in<text:s/>about<text:s/>Rs<text:s/>1<text:s/>bn/</text:span><text:span text:style-name="T581_43">£</text:span><text:span text:style-name="T581_44"><text:s/></text:span><text:span text:style-name="T581_45">5</text:span><text:span text:style-name="T581_46">m<text:s/></text:span><text:span text:style-name="T581_47">reduction</text:span><text:span text:style-name="T581_48"><text:s/></text:span><text:span text:style-name="T581_49">in<text:s/>cost<text:s/>of<text:s/>borrowing</text:span><text:span text:style-name="T581_50"><text:s/></text:span><text:span text:style-name="T581_51">over<text:s/>10<text:s/>years<text:s/></text:span><text:span text:style-name="T581_52">against<text:s/></text:span><text:span text:style-name="T581_53">GGN<text:s/></text:span><text:span text:style-name="T581_54">spend<text:s/>of<text:s/></text:span><text:span text:style-name="T581_55">£</text:span><text:span text:style-name="T581_56">5</text:span><text:span text:style-name="T581_57">7,000,<text:s/>once<text:s/>the<text:s/>bond<text:s/>is<text:s/>issued.</text:span></text:p>
        <text:p text:style-name="P582"/>
        <text:p text:style-name="P583"><text:span text:style-name="T583_1">Equity</text:span></text:p>
        <text:p text:style-name="P584"><text:span text:style-name="T584_1">GGN<text:s/>has<text:s/>maintained<text:s/></text:span><text:span text:style-name="T584_2">Gender<text:s/>Equity<text:s/>and<text:s/></text:span><text:span text:style-name="T584_3">Social<text:s/>Inclusion<text:s/>(GESI)<text:s/></text:span><text:span text:style-name="T584_4">during<text:s/>the<text:s/>selection<text:s/>of<text:s/>consultants<text:s/>where<text:s/>possible.<text:s/>The<text:s/>core<text:s/>team<text:s/>has<text:s/>a<text:s/>good<text:s/>gender<text:s/>mix<text:s/>and<text:s/>diversity,<text:s/>with<text:s/></text:span><text:span text:style-name="T584_5">good</text:span><text:span text:style-name="T584_6"><text:s/>presence<text:s/>of<text:s/></text:span><text:span text:style-name="T584_7">women</text:span><text:span text:style-name="T584_8"><text:s/>in<text:s/>the<text:s/>programme<text:s/></text:span><text:span text:style-name="T584_9">team</text:span><text:span text:style-name="T584_10">,<text:s/>although<text:s/>there<text:s/>is<text:s/></text:span><text:span text:style-name="T584_11">lack<text:s/>of<text:s/>many<text:s/>women<text:s/>in<text:s/>senior<text:s/>positions</text:span><text:span text:style-name="T584_12">.</text:span><text:span text:style-name="T584_13"><text:s/></text:span><text:span text:style-name="T584_14">GGN<text:s/>has<text:s/>a<text:s/>strong<text:s/>GESI<text:s/>strategy</text:span><text:span text:style-name="T584_15"><text:s/>to<text:s/>support<text:s/>activity.<text:s/></text:span></text:p>
        <text:p text:style-name="P585"/>
        <text:p text:style-name="P586"><text:span text:style-name="T586_1">On</text:span><text:span text:style-name="T586_2"><text:s/></text:span><text:span text:style-name="T586_3">proje</text:span><text:span text:style-name="T586_4">ct</text:span><text:span text:style-name="T586_5"><text:s/>design</text:span><text:span text:style-name="T586_6">,<text:s/></text:span><text:span text:style-name="T586_7">the<text:s/>programme<text:s/>has<text:s/>considered</text:span><text:span text:style-name="T586_8"><text:s/></text:span><text:span text:style-name="T586_9">how<text:s/></text:span><text:span text:style-name="T586_10">benefits<text:s/>reach<text:s/>poorer<text:s/>and<text:s/>more<text:s/>vulnerable<text:s/>groups,<text:s/>particularly<text:s/>in<text:s/>underserved<text:s/>provinces<text:s/>such<text:s/>as<text:s/>Madhesh</text:span><text:span text:style-name="T586_11"><text:s/></text:span><text:span text:style-name="T586_12">and<text:s/>Lumbini,<text:s/>and<text:s/>expanding<text:s/>access<text:s/>to<text:s/>services<text:s/>beyond<text:s/>Kathmandu<text:s/>Valley.<text:s/></text:span><text:span text:style-name="T586_13">T</text:span><text:span text:style-name="T586_14">argeted<text:s/>interventions<text:s/>like<text:s/>clustered<text:s/>ISWM<text:s/>and<text:s/>policy<text:s/>support<text:s/>that<text:s/>embed<text:s/>accessibility<text:s/>and<text:s/>inclusion<text:s/>in<text:s/>service<text:s/>delivery<text:s/>and<text:s/>planning.<text:s/>Equity<text:s/>is<text:s/>further<text:s/>strengthened<text:s/>through<text:s/>safeguards,<text:s/>ESG<text:s/>integration,<text:s/>and<text:s/>green<text:s/>finance<text:s/>frameworks<text:s/>that<text:s/>address<text:s/>risks<text:s/>of<text:s/>exclusion<text:s/>early<text:s/>in<text:s/>project<text:s/>design</text:span><text:span text:style-name="T586_15">.<text:s/></text:span><text:span text:style-name="T586_16">For<text:s/>example,<text:s/>on<text:s/>the<text:s/>Muktinath<text:s/>Cable<text:s/>Car<text:s/>Project,<text:s/>a<text:s/>thorough,<text:s/>social<text:s/>safeguards<text:s/>and<text:s/>socio-economic<text:s/>analysis<text:s/>was<text:s/>conducted<text:s/>to<text:s/>help<text:s/>the<text:s/>project<text:s/>socially<text:s/>responsible.</text:span></text:p>
        <text:p text:style-name="P587"/>
        <text:p text:style-name="P588"><text:span text:style-name="T588_1">Assessment<text:s/>of<text:s/>whether<text:s/>the<text:s/>programme<text:s/>continues<text:s/>to<text:s/>represent<text:s/>value<text:s/>for<text:s/>money</text:span></text:p>
        <text:p text:style-name="P589"><text:span text:style-name="T589_1">While<text:s/></text:span><text:span text:style-name="T589_2">falling<text:s/>ODA<text:s/>budget</text:span><text:span text:style-name="T589_3">,</text:span><text:span text:style-name="T589_4"><text:s/>has<text:s/>forced<text:s/></text:span><text:span text:style-name="T589_5">reduced</text:span><text:span text:style-name="T589_6"><text:s/>activit</text:span><text:span text:style-name="T589_7">y</text:span><text:span text:style-name="T589_8">,<text:s/></text:span><text:span text:style-name="T589_9">GGN’s</text:span><text:span text:style-name="T589_10"><text:s/>priorities<text:s/>still<text:s/>align<text:s/></text:span><text:span text:style-name="T589_11">well<text:s/></text:span><text:span text:style-name="T589_12">with<text:s/></text:span><text:span text:style-name="T589_13">Nepal<text:s/>country<text:s/>context</text:span><text:span text:style-name="T589_14"><text:s/></text:span><text:span text:style-name="T589_15">and<text:s/>priorities<text:s/>of<text:s/>the<text:s/>new<text:s/>government.<text:s/></text:span><text:span text:style-name="T589_16">Sustainable<text:s/>finance</text:span><text:span text:style-name="T589_17">,<text:s/>broadly<text:s/>covering</text:span><text:span text:style-name="T589_18"><text:s/>improving<text:s/>the<text:s/></text:span><text:span text:style-name="T589_19">sustainability</text:span><text:span text:style-name="T589_20"><text:s/>and<text:s/></text:span><text:span text:style-name="T589_21">e</text:span><text:span text:style-name="T589_22">ffectiveness<text:s/></text:span><text:span text:style-name="T589_23">of<text:s/></text:span><text:span text:style-name="T589_24">public<text:s/>sector<text:s/>finan</text:span><text:span text:style-name="T589_25">ces</text:span><text:span text:style-name="T589_26">,<text:s/></text:span><text:span text:style-name="T589_27">leveraging<text:s/></text:span><text:span text:style-name="T589_28">private<text:s/>and<text:s/>climate<text:s/>finance<text:s/>in<text:s/>key<text:s/>sectors,<text:s/></text:span><text:span text:style-name="T589_29">bridging<text:s/>public<text:s/></text:span><text:span text:style-name="T589_30">&amp;</text:span><text:span text:style-name="T589_31"><text:s/>private<text:s/></text:span><text:span text:style-name="T589_32">finance,<text:s/>and<text:s/></text:span><text:span text:style-name="T589_33">financial<text:s/></text:span><text:span text:style-name="T589_34">and<text:s/>other<text:s/></text:span><text:span text:style-name="T589_35">reforms<text:s/></text:span><text:span text:style-name="T589_36">to<text:s/>unlock<text:s/></text:span><text:span text:style-name="T589_37">sustainable<text:s/>finance</text:span><text:span text:style-name="T589_38">,</text:span><text:span text:style-name="T589_39"><text:s/></text:span><text:span text:style-name="T589_40">is<text:s/></text:span><text:span text:style-name="T589_41">a<text:s/>priority<text:s/></text:span><text:span text:style-name="T589_42">for<text:s/></text:span><text:span text:style-name="T589_43">the<text:s/>UK<text:s/></text:span><text:span text:style-name="T589_44">in<text:s/>Nepal,<text:s/></text:span><text:span text:style-name="T589_45">further<text:s/></text:span><text:span text:style-name="T589_46">validating<text:s/>the<text:s/>rationale<text:s/>for<text:s/>GGN.<text:s/></text:span></text:p>
        <text:p text:style-name="P590"/>
        <text:p text:style-name="P591"><text:span text:style-name="T591_1">Overall,<text:s/>GGN<text:s/>continues<text:s/>to<text:s/>represent<text:s/></text:span><text:span text:style-name="T591_2">VfM</text:span><text:span text:style-name="T591_3"><text:s/>due<text:s/>to<text:s/>its<text:s/>relevance,<text:s/>volume<text:s/>of<text:s/></text:span><text:span text:style-name="T591_4">quality<text:s/></text:span><text:span text:style-name="T591_5">technical<text:s/>outputs<text:s/>in<text:s/>a<text:s/>difficult<text:s/>context</text:span><text:span text:style-name="T591_6">,<text:s/></text:span><text:span text:style-name="T591_7">and<text:s/>in<text:s/>several<text:s/>cases<text:s/>generated<text:s/>system<text:s/>effect</text:span><text:span text:style-name="T591_8">s<text:s/>that<text:s/>should<text:s/>significantly<text:s/>exceed<text:s/>programme<text:s/>spend.<text:s/></text:span><text:span text:style-name="T591_9">That<text:s/>said,<text:s/>programme<text:s/>delivery<text:s/></text:span><text:span text:style-name="T591_10">needs<text:s/>to<text:s/>demonstrate<text:s/></text:span><text:span text:style-name="T591_11">more<text:s/></text:span><text:span text:style-name="T591_12">leaner<text:s/></text:span><text:span text:style-name="T591_13">management<text:s/>structure<text:s/></text:span><text:span text:style-name="T591_14">and<text:s/></text:span><text:span text:style-name="T591_15">strive<text:s/>for<text:s/>even<text:s/></text:span><text:span text:style-name="T591_16">higher</text:span><text:span text:style-name="T591_17"><text:s/></text:span><text:span text:style-name="T591_18">efficiency<text:s/></text:span><text:span text:style-name="T591_19">numbers</text:span><text:span text:style-name="T591_20"><text:s/></text:span><text:span text:style-name="T591_21">in<text:s/>the<text:s/>changed<text:s/>context</text:span><text:span text:style-name="T591_22">.</text:span><text:span text:style-name="T591_23"><text:s/>It<text:s/>is<text:s/>too<text:s/>early<text:s/>to<text:s/>assess<text:s/>progress<text:s/>on<text:s/>outcomes<text:s/>as<text:s/>last<text:s/>year<text:s/>was<text:s/>the<text:s/>first<text:s/>year<text:s/>of<text:s/>GGN<text:s/>implementation.<text:s/>Looking<text:s/>forward,<text:s/></text:span><text:span text:style-name="T591_24">as<text:s/>GGN<text:s/>gets<text:s/>clos</text:span><text:span text:style-name="T591_25">er</text:span><text:span text:style-name="T591_26"><text:s/>to<text:s/>closure</text:span><text:span text:style-name="T591_27"><text:s/>in<text:s/>2027</text:span><text:span text:style-name="T591_28">,<text:s/>its<text:s/></text:span><text:span text:style-name="T591_29">VfM<text:s/>case<text:s/>will<text:s/>strengthen<text:s/>if<text:s/></text:span><text:span text:style-name="T591_30">outcomes<text:s/>can<text:s/>be<text:s/>achieved<text:s/>through<text:s/>uptake</text:span><text:span text:style-name="T591_31">,<text:s/></text:span><text:span text:style-name="T591_32">approvals</text:span><text:span text:style-name="T591_33"><text:s/>and<text:s/></text:span><text:span text:style-name="T591_34">operationalisation</text:span><text:span text:style-name="T591_35">,<text:s/></text:span><text:span text:style-name="T591_36">and<text:s/>transactions<text:s/>progress<text:s/>and<text:s/>are<text:s/>handed<text:s/>over.<text:s/></text:span></text:p>
        <text:p text:style-name="P592"/>
        <text:p text:style-name="P593"/>
        <text:p text:style-name="P594"><text:span text:style-name="T594_1">E:<text:s/>RISK<text:s/></text:span></text:p>
        <text:p text:style-name="P595"/>
        <text:p text:style-name="P596"><text:span text:style-name="T596_1">Overview<text:s/>of<text:s/>risk<text:s/>management</text:span></text:p>
        <text:p text:style-name="P597"><text:span text:style-name="T597_1">GGN<text:s/>maintains<text:s/>an<text:s/>overall<text:s/>Major<text:s/>risk<text:s/>rating<text:s/>within<text:s/>the<text:s/>Receptive<text:s/>FCDO<text:s/>risk<text:s/>appetite.<text:s/>Risk<text:s/>management<text:s/>is<text:s/>embedded<text:s/>through<text:s/>regular<text:s/>review<text:s/>of<text:s/>the<text:s/>programme<text:s/>risk<text:s/>register,<text:s/>with<text:s/>a<text:s/>focus<text:s/>on<text:s/>proactive<text:s/>mitigation<text:s/>and<text:s/>adaptive<text:s/>management<text:s/>in<text:s/>response<text:s/>to<text:s/>Nepal’s<text:s/>volatile<text:s/>political,<text:s/>institutional,<text:s/>and<text:s/>fiscal<text:s/>context.<text:s/>While<text:s/>delivery<text:s/>performance<text:s/>remains<text:s/>strong,<text:s/>risks<text:s/>to<text:s/>outcome<text:s/>conversion<text:s/>and<text:s/>sustainability<text:s/>persist,<text:s/>with<text:s/>most<text:s/>residual<text:s/>risks<text:s/>managed<text:s/>at<text:s/>moderate<text:s/>levels.</text:span></text:p>
        <text:p text:style-name="P598"/>
        <text:p text:style-name="P599"><text:span text:style-name="T599_1">Strategy<text:s/>&amp;<text:s/>Context<text:s/>Risk</text:span></text:p>
        <text:p text:style-name="P600"><text:span text:style-name="T600_1">The<text:s/>programme<text:s/></text:span><text:span text:style-name="T600_2">has</text:span><text:span text:style-name="T600_3"><text:s/>operated<text:s/>in<text:s/>a<text:s/>highly<text:s/>unstable<text:s/>environment,<text:s/>characterised<text:s/>by<text:s/>political<text:s/>volatility,<text:s/>civil<text:s/>unrest,<text:s/>frequent<text:s/>leadership<text:s/>changes,<text:s/>and<text:s/>administrative<text:s/>disruption</text:span><text:span text:style-name="T600_4">,<text:s/>as<text:s/>well<text:s/>as</text:span><text:span text:style-name="T600_5"><text:s/>global<text:s/>market<text:s/>uncertainty<text:s/>and</text:span><text:span text:style-name="T600_6"><text:s/>dwindling<text:s/>ODA</text:span><text:span text:style-name="T600_7">.<text:s/>Weak<text:s/>cross-government<text:s/>coordination,<text:s/>overlapping<text:s/>mandates<text:s/>across<text:s/>MDAs,<text:s/>and<text:s/>high<text:s/></text:span><text:span text:style-name="T600_8">GoN<text:s/></text:span><text:span text:style-name="T600_9">staff<text:s/>turnover<text:s/>create<text:s/>systemic<text:s/>coordination<text:s/>risks.<text:s/>GGN<text:s/>mitigates<text:s/>these<text:s/>through<text:s/>politically<text:s/>informed<text:s/>programming,<text:s/>regular<text:s/>PEA<text:s/>updates,<text:s/>and<text:s/>sustained<text:s/>engagement<text:s/>with<text:s/>reform<text:s/>champions.<text:s/>Residual<text:s/>risk<text:s/>remains<text:s/>moderate-high.</text:span></text:p>
        <text:p text:style-name="P601"/>
        <text:p text:style-name="P602"><text:span text:style-name="T602_1">Financial<text:s/>&amp;<text:s/>Fiduciary<text:s/>Risk</text:span></text:p>
        <text:p text:style-name="P603"><text:span text:style-name="T603_1">Risks<text:s/>stem<text:s/>from<text:s/>tight<text:s/>fiscal<text:s/>space,<text:s/>limited<text:s/>co-financing,<text:s/>and<text:s/>declining<text:s/>ODA,<text:s/>alongside<text:s/>weak<text:s/>public<text:s/>financial<text:s/>management<text:s/>systems.<text:s/>External<text:s/>factors,<text:s/>including<text:s/>global<text:s/>market<text:s/>conditions<text:s/>and<text:s/>reduced<text:s/>investor<text:s/>confidence,<text:s/>further<text:s/>constrain<text:s/>capital<text:s/>mobilisation.<text:s/>Mitigation<text:s/>includes<text:s/>F</text:span><text:span text:style-name="T603_2">iduciary<text:s/>Risk<text:s/>Assessment</text:span><text:span text:style-name="T603_3">,<text:s/>robust<text:s/>financial<text:s/>monitoring,<text:s/>actual-based<text:s/>disbursement,<text:s/>and<text:s/>audit<text:s/>oversight,<text:s/>alongside<text:s/>increasing<text:s/>support<text:s/>to<text:s/>domestic<text:s/>financing<text:s/>mechanisms.<text:s/>Residual<text:s/>risk<text:s/>is<text:s/>moderate.</text:span></text:p>
        <text:p text:style-name="P604"><text:span text:style-name="T604_1">Programme<text:s/>Policy<text:s/>&amp;<text:s/>Delivery<text:s/>Risk</text:span></text:p>
        <text:p text:style-name="P605"><text:span text:style-name="T605_1">Delivery<text:s/>is<text:s/>affected<text:s/>by<text:s/>ODA<text:s/>reductions,<text:s/>shifting<text:s/>priorities,<text:s/>capacity<text:s/>constraints,</text:span><text:span text:style-name="T605_2"><text:s/>overlapping<text:s/>GoN<text:s/>mandates,</text:span><text:span text:style-name="T605_3"><text:s/>and<text:s/>stakeholder<text:s/>coordination<text:s/>challenges.<text:s/>A<text:s/>critical<text:s/>risk<text:s/>is<text:s/>approval<text:s/>delays,</text:span><text:span text:style-name="T605_4"><text:s/></text:span><text:span text:style-name="T605_5">including<text:s/></text:span><text:span text:style-name="T605_6">OIBN</text:span><text:span text:style-name="T605_7"><text:s/>institutional<text:s/>reform</text:span><text:span text:style-name="T605_8">,<text:s/></text:span><text:span text:style-name="T605_9">and<text:s/>p</text:span><text:span text:style-name="T605_10">roject<text:s/>and<text:s/>policy<text:s/>progression.<text:s/></text:span><text:span text:style-name="T605_11">Additionally,<text:s/></text:span><text:span text:style-name="T605_12">there<text:s/>is<text:s/></text:span><text:span text:style-name="T605_13">a<text:s/>lack<text:s/>of<text:s/>co-financing<text:s/>from<text:s/>wider<text:s/>development<text:s/>partner<text:s/>instruments<text:s/>among<text:s/>dwindling<text:s/>ODA</text:span><text:span text:style-name="T605_14">,<text:s/>risking<text:s/></text:span><text:span text:style-name="T605_15">leveraging<text:s/>of<text:s/>wider<text:s/>financial<text:s/>resources.<text:s/></text:span><text:span text:style-name="T605_16">There<text:s/>remains<text:s/>a<text:s/>gap<text:s/>between<text:s/>strong<text:s/>upstream<text:s/>delivery<text:s/>and<text:s/>conversion<text:s/>to<text:s/>outcomes</text:span><text:span text:style-name="T605_17">,<text:s/>which<text:s/>will<text:s/>remain<text:s/>unless<text:s/>approvals,<text:s/>co-financing<text:s/>and<text:s/>private<text:s/>sector<text:s/>interest<text:s/>can<text:s/>be<text:s/>secured</text:span><text:span text:style-name="T605_18">.<text:s/>GGN<text:s/>mitigates<text:s/>this<text:s/>through<text:s/>adaptive<text:s/>management,<text:s/>logframe<text:s/>updates,<text:s/>QA<text:s/>processes,<text:s/>and<text:s/>targeted<text:s/>institutional<text:s/>support.<text:s/>Residual<text:s/>risk<text:s/>is<text:s/>moderate.</text:span></text:p>
        <text:p text:style-name="P606"/>
        <text:p text:style-name="P607"><text:span text:style-name="T607_1">Public<text:s/>Service<text:s/>Delivery<text:s/>&amp;<text:s/>Operations<text:s/>Risk</text:span></text:p>
        <text:p text:style-name="P608"><text:span text:style-name="T608_1">Operational<text:s/>challenges<text:s/>include<text:s/>procurement<text:s/>and<text:s/>approval<text:s/>delays,<text:s/>and<text:s/>risks<text:s/>to<text:s/>sustainability<text:s/>where<text:s/>reliance<text:s/>on<text:s/>international<text:s/>expertise<text:s/>persists.<text:s/>There<text:s/>is<text:s/>also<text:s/>a<text:s/>risk<text:s/>that<text:s/>upstream<text:s/>gains<text:s/>are<text:s/>not<text:s/>fully<text:s/>embedded<text:s/>within<text:s/>government<text:s/>systems,<text:s/>particularly<text:s/>if<text:s/>timelines<text:s/>compress.<text:s/>Mitigation<text:s/>includes<text:s/>early<text:s/>engagement,<text:s/>contingency<text:s/>planning,<text:s/>and<text:s/>increased<text:s/>localisation.<text:s/>Residual<text:s/>risk<text:s/>is<text:s/>moderate<text:s/>to<text:s/>minor.</text:span></text:p>
        <text:p text:style-name="P609"/>
        <text:p text:style-name="P610"><text:span text:style-name="T610_1">People<text:s/>Risk</text:span></text:p>
        <text:p text:style-name="P611"><text:span text:style-name="T611_1">Capacity<text:s/>constraints<text:s/>in<text:s/>specialised<text:s/>technical<text:s/>areas<text:s/>are<text:s/>mitigated<text:s/>through<text:s/>consortium<text:s/>expertise,<text:s/>STTA,<text:s/>and<text:s/>strengthened<text:s/>oversight,<text:s/>with<text:s/>increasing<text:s/>use<text:s/>of<text:s/>national<text:s/>expertise.<text:s/>Residual<text:s/>risk<text:s/>is<text:s/>minor.</text:span></text:p>
        <text:p text:style-name="P612"/>
        <text:p text:style-name="P613"><text:span text:style-name="T613_1">Reputational<text:s/>Risk</text:span></text:p>
        <text:p text:style-name="P614"><text:span text:style-name="T614_1">Delays<text:s/>in<text:s/>approvals<text:s/>and<text:s/>slower<text:s/>outcome<text:s/>delivery<text:s/>could<text:s/>affect<text:s/>credibility<text:s/>with<text:s/>key<text:s/>stakeholders<text:s/>(e.g.,<text:s/>MoF,<text:s/>OIBN).<text:s/>Proactive<text:s/>engagement,<text:s/>transparency,<text:s/>and<text:s/>escalation<text:s/>mechanisms<text:s/>help<text:s/>maintain<text:s/>relationships.<text:s/>Residual<text:s/>risk<text:s/>is<text:s/>moderate.</text:span></text:p>
        <text:p text:style-name="P615"/>
        <text:p text:style-name="P616"><text:span text:style-name="T616_1">Safeguarding<text:s/>Risk</text:span></text:p>
        <text:p text:style-name="P617"><text:span text:style-name="T617_1">Risks<text:s/>of<text:s/>environmental,<text:s/>social,<text:s/>and<text:s/>governance<text:s/>harm<text:s/>are<text:s/>mitigated<text:s/>through<text:s/>integrated<text:s/>safeguards,<text:s/>compliance<text:s/>monitoring,<text:s/>and<text:s/>staff<text:s/>training.<text:s/>Residual<text:s/>risk<text:s/>is<text:s/>moderate<text:s/>to<text:s/>minor.</text:span></text:p>
        <text:p text:style-name="P618"/>
        <text:p text:style-name="P619"><text:span text:style-name="T619_1">F:<text:s/>PROGRAMME<text:s/>MANAGEMENT:<text:s/></text:span><text:bookmark-start text:name="_Hlk21353049"/><text:span text:style-name="T619_2">DELIVERY,<text:s/>COMMERCIAL<text:s/>&amp;<text:s/>FINANCIAL<text:s/>PERFORMANCE<text:s/></text:span><text:bookmark-end text:name="_Hlk21353049"/></text:p>
        <text:p text:style-name="P620"/>
        <text:p text:style-name="P621"><text:span text:style-name="T621_1">GGN</text:span><text:span text:style-name="T621_2"><text:s/>commenced<text:s/>in<text:s/>July<text:s/>2024,<text:s/>with<text:s/>the<text:s/>inception<text:s/>phase<text:s/>completed<text:s/>December<text:s/>2024.<text:s/>Implementation<text:s/>began<text:s/>in<text:s/></text:span><text:span text:style-name="T621_3">mid-January</text:span><text:span text:style-name="T621_4"><text:s/>2025.<text:s/>The<text:s/>period<text:s/>from<text:s/>January<text:s/>to<text:s/>March<text:s/>2025<text:s/>was<text:s/>covered<text:s/>in<text:s/>the<text:s/>previous<text:s/>Annual<text:s/>Review,<text:s/>while<text:s/>this<text:s/>report<text:s/>assesses<text:s/>commercial<text:s/>and<text:s/>financial<text:s/>performance<text:s/>from<text:s/>April<text:s/>2025<text:s/>to<text:s/>March<text:s/>2026<text:s/>which<text:s/>is</text:span><text:span text:style-name="T621_5"><text:s/>the<text:s/>full<text:s/>first<text:s/>year<text:s/></text:span><text:span text:style-name="T621_6">of<text:s/></text:span><text:span text:style-name="T621_7">project<text:s/>implementation</text:span><text:span text:style-name="T621_8">.</text:span></text:p>
        <text:p text:style-name="P622"><text:span text:style-name="T622_1">Total<text:s/>actual<text:s/>spent<text:s/>of<text:s/>GGN<text:s/>for<text:s/>this<text:s/>reporting<text:s/>period<text:s/>as<text:s/>follows:<text:s/></text:span></text:p>
        <table:table table:style-name="Table16">
          <table:table-column table:style-name="Column51"/>
          <table:table-column table:style-name="Column52"/>
          <table:table-column table:style-name="Column53"/>
          <table:table-row table:style-name="Row58">
            <table:table-cell table:style-name="Cell160">
              <text:p text:style-name="P623"><text:span text:style-name="T623_1">Components<text:s/></text:span></text:p>
            </table:table-cell>
            <table:table-cell table:style-name="Cell161">
              <text:p text:style-name="P624"><text:span text:style-name="T624_1">Budget<text:s/>allocation</text:span></text:p>
            </table:table-cell>
            <table:table-cell table:style-name="Cell162">
              <text:p text:style-name="P625"><text:span text:style-name="T625_1">Spent<text:s/>(GBP)<text:s/>as<text:s/>of<text:s/>March<text:s/>2025</text:span></text:p>
            </table:table-cell>
          </table:table-row>
          <table:table-row table:style-name="Row59">
            <table:table-cell table:style-name="Cell163">
              <text:p text:style-name="P626"><text:span text:style-name="T626_1">Green<text:s/>Growth<text:s/>Nepal</text:span></text:p>
            </table:table-cell>
            <table:table-cell table:style-name="Cell164">
              <text:p text:style-name="P627"><text:span text:style-name="T627_1">£3,313,000</text:span></text:p>
              <text:p text:style-name="P628"/>
            </table:table-cell>
            <table:table-cell table:style-name="Cell165">
              <text:p text:style-name="P629"><text:span text:style-name="T629_1">£3,294,46</text:span><text:span text:style-name="T629_2">5</text:span></text:p>
              <text:p text:style-name="P630"/>
            </table:table-cell>
          </table:table-row>
          <table:table-row table:style-name="Row60">
            <table:table-cell table:style-name="Cell166">
              <text:p text:style-name="P631"><text:span text:style-name="T631_1">MEL</text:span></text:p>
            </table:table-cell>
            <table:table-cell table:style-name="Cell167">
              <text:p text:style-name="P632"><text:span text:style-name="T632_1">£<text:s/>14,521</text:span></text:p>
              <text:p text:style-name="P633"/>
            </table:table-cell>
            <table:table-cell table:style-name="Cell168">
              <text:p text:style-name="P634"><text:span text:style-name="T634_1">£<text:s/>14,521</text:span></text:p>
              <text:p text:style-name="P635"/>
            </table:table-cell>
          </table:table-row>
          <table:table-row table:style-name="Row61">
            <table:table-cell table:style-name="Cell169">
              <text:p text:style-name="P636"><text:span text:style-name="T636_1">Insourced<text:s/>Role<text:s/></text:span></text:p>
            </table:table-cell>
            <table:table-cell table:style-name="Cell170">
              <text:p text:style-name="P637"><text:span text:style-name="T637_1">£<text:s/>50,000</text:span></text:p>
              <text:p text:style-name="P638"/>
            </table:table-cell>
            <table:table-cell table:style-name="Cell171">
              <text:p text:style-name="P639"><text:span text:style-name="T639_1">£<text:s/>33,968</text:span></text:p>
            </table:table-cell>
          </table:table-row>
          <table:table-row table:style-name="Row62">
            <table:table-cell table:style-name="Cell172">
              <text:p text:style-name="P640"><text:span text:style-name="T640_1">Total</text:span></text:p>
            </table:table-cell>
            <table:table-cell table:style-name="Cell173">
              <text:p text:style-name="P641"><text:span text:style-name="T641_1">£<text:s/>3,377,521</text:span></text:p>
              <text:p text:style-name="P642"/>
            </table:table-cell>
            <table:table-cell table:style-name="Cell174">
              <text:p text:style-name="P643"><text:span text:style-name="T643_1">£<text:s/>3,342,<text:s/>954</text:span></text:p>
              <text:p text:style-name="P644"/>
            </table:table-cell>
          </table:table-row>
        </table:table>
        <text:p text:style-name="P645"/>
        <text:p text:style-name="P646"><text:span text:style-name="T646_1">P</text:span><text:span text:style-name="T646_2">rice<text:s/>Waterhouse<text:s/>Coopers<text:s/>(P</text:span><text:span text:style-name="T646_3">wC</text:span><text:span text:style-name="T646_4">)</text:span><text:span text:style-name="T646_5"><text:s/>has<text:s/>managed<text:s/>the<text:s/>programme<text:s/>effectively,<text:s/>ensuring<text:s/>timely<text:s/>submission<text:s/>of<text:s/>all<text:s/>quarterly<text:s/>and<text:s/>annual<text:s/>reports<text:s/>and<text:s/>maintaining<text:s/>overall<text:s/>strong<text:s/>delivery<text:s/>performance.<text:s/>Delivery<text:s/>remained<text:s/>largely<text:s/>on<text:s/>track<text:s/>against<text:s/>contract<text:s/>KPIs,<text:s/>Terms<text:s/>&amp;<text:s/>Conditions,<text:s/>and<text:s/>the<text:s/>FCDO<text:s/>Supply<text:s/>Partner<text:s/>Code<text:s/>of<text:s/>Conduct,<text:s/>with<text:s/>timely<text:s/>submission<text:s/>of<text:s/>all<text:s/>required<text:s/>reports<text:s/>and<text:s/>consistent<text:s/>compliance<text:s/>across<text:s/>progress,<text:s/>risk,<text:s/>and<text:s/>financial<text:s/>management.<text:s/></text:span><text:span text:style-name="T646_6">D</text:span><text:span text:style-name="T646_7">elays<text:s/>were<text:s/>proactively<text:s/>managed<text:s/>through<text:s/>resequencing<text:s/>and<text:s/>prioritisation<text:s/>of<text:s/>ready<text:s/>interventions,<text:s/>demonstrating<text:s/>effective<text:s/>adaptive<text:s/>management<text:s/>without<text:s/>breaching<text:s/>contractual<text:s/>commitments.<text:s/>Financially,<text:s/>expenditure<text:s/>remained<text:s/>within<text:s/>the<text:s/>approved<text:s/>ceiling,<text:s/>with<text:s/>invoices<text:s/>submitted<text:s/>on<text:s/>time<text:s/>and<text:s/>payments<text:s/>linked<text:s/>to<text:s/>milestone<text:s/>completion<text:s/>and<text:s/>approval.<text:s/>Procurement<text:s/>and<text:s/>reporting<text:s/>systems,<text:s/>including</text:span><text:span text:style-name="T646_8"><text:s/></text:span><text:span text:style-name="T646_9">International Aid Transparency Initiative</text:span><text:span text:style-name="T646_10"> </text:span><text:span text:style-name="T646_11">(</text:span><text:span text:style-name="T646_12">IATI</text:span><text:span text:style-name="T646_13">)</text:span><text:span text:style-name="T646_14"><text:s/>publication<text:s/>and<text:s/>delivery<text:s/>chain<text:s/>mapping,<text:s/>were<text:s/>maintained<text:s/></text:span><text:span text:style-name="T646_15">as<text:s/></text:span><text:span text:style-name="T646_16">required</text:span><text:span text:style-name="T646_17">.<text:s/>Strong<text:s/>compliance<text:s/>was<text:s/>observed<text:s/>across<text:s/>all<text:s/>Code<text:s/>of<text:s/>Conduct<text:s/>areas,<text:s/>including<text:s/>governance,<text:s/>safeguarding,<text:s/>transparency,<text:s/>and<text:s/>risk<text:s/>management,<text:s/>with<text:s/>the<text:s/>only<text:s/>ongoing<text:s/>remediation<text:s/>relating<text:s/>to<text:s/>strengthening<text:s/>UK<text:s/>Aid<text:s/>branding<text:s/>across<text:s/>programme<text:s/>assets.</text:span></text:p>
        <text:p text:style-name="P647"/>
        <text:p text:style-name="P648"><text:span text:style-name="T648_1">GGN’s<text:s/>ability<text:s/>to<text:s/>engage<text:s/>all<text:s/>originally<text:s/>planned<text:s/>alliance<text:s/>partners<text:s/>was<text:s/>reportedly<text:s/>constrained<text:s/>by<text:s/>evolving<text:s/>programme<text:s/>realities,<text:s/>including<text:s/>budget<text:s/>cuts,<text:s/>reduced<text:s/>timelines,<text:s/>and<text:s/>shifting<text:s/>delivery<text:s/>priorities.<text:s/>As<text:s/>provincial<text:s/>engagement<text:s/>and<text:s/>outreach<text:s/>activities<text:s/>were<text:s/></text:span><text:span text:style-name="T648_2">reduced<text:s/>substantially</text:span><text:span text:style-name="T648_3">,<text:s/>partners<text:s/>such<text:s/>as<text:s/>Lumanti<text:s/>could<text:s/>not<text:s/>be<text:s/>effectively<text:s/>mobilised,<text:s/>while<text:s/>limited<text:s/>interest<text:s/>hindered<text:s/>collaboration<text:s/>with</text:span><text:span text:style-name="T648_4"><text:s/></text:span><text:span text:style-name="T648_5">Institute<text:s/>for<text:s/>Integrated<text:s/>Development<text:s/>Studies</text:span><text:span text:style-name="T648_6"><text:s/>(</text:span><text:span text:style-name="T648_7">IIDS</text:span><text:span text:style-name="T648_8">)</text:span><text:span text:style-name="T648_9">,<text:s/>and<text:s/>the<text:s/>impending<text:s/>programme<text:s/>closure<text:s/>made<text:s/>the<text:s/>deployment<text:s/>of<text:s/></text:span><text:span text:style-name="T648_10">Atkins<text:s/>Realis</text:span><text:span text:style-name="T648_11"><text:s/>unlikely.<text:s/>Suppliers<text:s/>have<text:s/>also<text:s/>indicated<text:s/>that<text:s/>these<text:s/>constraints<text:s/>were<text:s/>driven<text:s/>by<text:s/>changes<text:s/>in<text:s/>programme<text:s/>scope<text:s/>and<text:s/>delivery<text:s/>modality<text:s/>in<text:s/>line<text:s/>with<text:s/>FCDO<text:s/>requirements,<text:s/>which<text:s/>limited<text:s/>opportunities<text:s/>for<text:s/>broader<text:s/>partnership<text:s/>engagement.<text:s/>Despite<text:s/>these<text:s/>challenges,<text:s/>GGN<text:s/>focused<text:s/>on<text:s/>a<text:s/>smaller<text:s/>set<text:s/>of<text:s/>active<text:s/>partners<text:s/>to<text:s/>sustain<text:s/>delivery<text:s/>and<text:s/>embed<text:s/>social<text:s/>value<text:s/>through<text:s/>coordinated<text:s/>planning,<text:s/>localisation,<text:s/>and<text:s/>capacity<text:s/>strengthening.<text:s/>A<text:s/>key<text:s/>lesson<text:s/>learned<text:s/>is<text:s/>that<text:s/>earlier<text:s/>and<text:s/>more<text:s/>deliberate<text:s/>planning<text:s/>around<text:s/>alliance<text:s/>engagement—particularly<text:s/>prioritising<text:s/>local<text:s/>partners—</text:span><text:span text:style-name="T648_12">would<text:s/>likely<text:s/></text:span><text:span text:style-name="T648_13">have<text:s/>strengthened<text:s/>local<text:s/>leadership<text:s/>and<text:s/>ownership<text:s/>from<text:s/>the<text:s/>outset,<text:s/>while<text:s/>also<text:s/>ensuring<text:s/></text:span><text:span text:style-name="T648_14">more<text:s/>realistic<text:s/>and<text:s/>timelier</text:span><text:span text:style-name="T648_15"><text:s/>utilisation<text:s/>of<text:s/>partnerships.</text:span></text:p>
        <text:p text:style-name="P649"/>
        <text:p text:style-name="P650"><text:span text:style-name="T650_1">As<text:s/>part<text:s/>of<text:s/>annual<text:s/>compliance,<text:s/>the<text:s/>BEK<text:s/>programme<text:s/>team<text:s/>conducted<text:s/>a<text:s/>financial<text:s/>and<text:s/>asset<text:s/>spot<text:s/>check<text:s/>of<text:s/>the<text:s/>GGN<text:s/>project<text:s/>in<text:s/>January<text:s/>2026.<text:s/>The<text:s/>review<text:s/>found<text:s/>that<text:s/>the<text:s/>project<text:s/>has<text:s/>strong<text:s/>internal<text:s/>control<text:s/>systems<text:s/>in<text:s/>place<text:s/>and<text:s/>utilises<text:s/>an<text:s/>online<text:s/>financial<text:s/>transaction<text:s/>system,<text:s/>through<text:s/>which<text:s/>expenditure<text:s/>records<text:s/>were<text:s/>verified.<text:s/>The<text:s/>project<text:s/>has<text:s/>generally<text:s/>maintained<text:s/>an<text:s/>up-to-date<text:s/>asset<text:s/>inventory</text:span><text:span text:style-name="T650_2">,<text:s/>with<text:s/>a<text:s/>few<text:s/>minor<text:s/>gaps</text:span><text:span text:style-name="T650_3"><text:s/></text:span><text:span text:style-name="T650_4">including<text:s/>missing<text:s/>asset<text:s/>value<text:s/>and<text:s/>absence<text:s/>of<text:s/>UK<text:s/>Aid<text:s/>branding<text:s/>across<text:s/>all<text:s/>programme<text:s/>assets.<text:s/>Findings<text:s/></text:span><text:span text:style-name="T650_5">from<text:s/>spot<text:s/>checks<text:s/>were<text:s/>shared<text:s/></text:span><text:span text:style-name="T650_6">with<text:s/>the<text:s/>project<text:s/>team<text:s/>for<text:s/>follow-up<text:s/>and<text:s/>corrective<text:s/>action.</text:span><text:span text:style-name="T650_7"><text:s/></text:span><text:span text:style-name="T650_8">Additionally,<text:s/>assets<text:s/></text:span><text:span text:style-name="T650_9">were<text:s/>procured<text:s/>for<text:s/>OIBN<text:s/>following<text:s/>the<text:s/>destruction<text:s/>of<text:s/>its<text:s/>office<text:s/>building<text:s/>and<text:s/>existing<text:s/>assets.<text:s/>The<text:s/>procured<text:s/>assets<text:s/>were<text:s/>formally<text:s/>handed<text:s/>over<text:s/>to<text:s/>OIBN,<text:s/>with<text:s/>receipt<text:s/>acknowledged<text:s/>through<text:s/>an<text:s/>official<text:s/>handover<text:s/>letter,<text:s/>and<text:s/>the<text:s/>implementing<text:s/>partner<text:s/>was<text:s/>required<text:s/>to<text:s/>maintain<text:s/>and<text:s/>regularly<text:s/>update<text:s/>the<text:s/>corresponding<text:s/>asset<text:s/>inventory</text:span><text:span text:style-name="T650_10">.</text:span></text:p>
        <text:p text:style-name="P651"/>
        <text:p text:style-name="P652"><text:span text:style-name="T652_1">Financial<text:s/>management<text:s/>remained<text:s/>strong<text:s/>throughout<text:s/>the<text:s/>reporting<text:s/>period</text:span><text:span text:style-name="T652_2"><text:s/>FY<text:s/>2025–26</text:span><text:span text:style-name="T652_3">,<text:s/>supported<text:s/>by<text:s/>regular<text:s/>budget<text:s/>tracking,<text:s/>adaptive<text:s/>forecasting,<text:s/>and<text:s/>continuous<text:s/>engagement<text:s/>with<text:s/>FCDO<text:s/>to<text:s/>reflect<text:s/>delivery<text:s/>realities<text:s/>and<text:s/>emerging<text:s/>risks,<text:s/>including<text:s/>political<text:s/>developments.<text:s/>Procurement<text:s/>and<text:s/>contracting<text:s/>processes<text:s/>were<text:s/>consistently<text:s/>followed<text:s/>with<text:s/>strengthened<text:s/>oversight<text:s/>through<text:s/>the<text:s/>appointment<text:s/>of<text:s/>a<text:s/>Commercial<text:s/>Director,<text:s/>enhancing<text:s/>quality<text:s/>assurance<text:s/>and<text:s/>control.<text:s/>Programme<text:s/>management<text:s/>systems<text:s/>were<text:s/>streamlined<text:s/>through<text:s/>standardized<text:s/>tools<text:s/>and<text:s/>trackers,<text:s/>improving<text:s/>efficiency,<text:s/>consistency,<text:s/>and<text:s/>visibility<text:s/>of<text:s/>delivery<text:s/>pipelines.<text:s/>In<text:s/>parallel,<text:s/>MEL<text:s/>systems<text:s/>were<text:s/>strengthened<text:s/>through<text:s/>revised<text:s/>milestones,<text:s/>clearer<text:s/>indicators,<text:s/>and<text:s/>practical<text:s/>tracking<text:s/>tools,<text:s/>enabling<text:s/>more<text:s/>robust<text:s/>evidence-based<text:s/>reporting<text:s/>and<text:s/>supporting<text:s/>informed<text:s/>programme<text:s/>management<text:s/>decisions.</text:span></text:p>
        <text:p text:style-name="P653"/>
        <text:p text:style-name="P654"><text:span text:style-name="T654_1">Following<text:s/>the<text:s/>budget<text:s/>adjustment<text:s/>from<text:s/>£3.</text:span><text:span text:style-name="T654_2">5m</text:span><text:span text:style-name="T654_3"><text:s/>to<text:s/>£3.313</text:span><text:span text:style-name="T654_4">m</text:span><text:span text:style-name="T654_5">—necessitated<text:s/>by<text:s/>external<text:s/>disruptions—the<text:s/>programme<text:s/>effectively<text:s/>adapted<text:s/>delivery<text:s/>plans<text:s/>while<text:s/>safeguarding<text:s/>core<text:s/>outputs<text:s/>and<text:s/>value<text:s/>for<text:s/>money.</text:span><text:span text:style-name="T654_6"><text:s/></text:span><text:span text:style-name="T654_7">Total<text:s/>expenditure<text:s/>reached<text:s/>£3.29</text:span><text:span text:style-name="T654_8">m<text:s/></text:span><text:span text:style-name="T654_9">(99.44%<text:s/>utilisation),<text:s/>with<text:s/>a<text:s/>marginal<text:s/>underspend<text:s/>of<text:s/>£18.5k,<text:s/>demonstrating<text:s/>robust<text:s/>financial<text:s/>control<text:s/>and<text:s/>forecasting<text:s/>accuracy.</text:span></text:p>
        <text:p text:style-name="P655"/>
        <text:p text:style-name="P656"><text:span text:style-name="T656_1">Variances<text:s/>across<text:s/>budget<text:s/>lines<text:s/>were<text:s/>limited<text:s/>and<text:s/>largely<text:s/>driven<text:s/>by<text:s/>deliberate<text:s/>operational<text:s/>adjustments:</text:span></text:p>
        <text:p text:style-name="P657"><text:span text:style-name="T657_1">Staffing<text:s/>costs<text:s/>(99.4%)<text:s/>were<text:s/>marginally<text:s/>below<text:s/>forecast<text:s/>due<text:s/>to<text:s/>phased<text:s/>deployment,<text:s/>leadership<text:s/>transition,<text:s/>and<text:s/>reduced<text:s/>input<text:s/>from<text:s/>international<text:s/>technical<text:s/>advisers,<text:s/>with<text:s/>delivery<text:s/>impacts<text:s/>mitigated<text:s/>through<text:s/>reprioritisation<text:s/>and<text:s/>deferral<text:s/>of<text:s/>selected<text:s/>activities.</text:span></text:p>
        <text:p text:style-name="P658"/>
        <text:p text:style-name="P659"><text:span text:style-name="T659_1">Programme<text:s/>delivery<text:s/>costs<text:s/>saw<text:s/>minor<text:s/>increases,<text:s/>particularly<text:s/>in<text:s/>activities<text:s/>(100.71%)<text:s/>and<text:s/>subsistence<text:s/>(105.25%),<text:s/>reflecting<text:s/>intensified<text:s/>domestic<text:s/>travel<text:s/>and<text:s/>field<text:s/>engagement<text:s/>to<text:s/>sustain<text:s/>delivery<text:s/>momentum<text:s/>in<text:s/>the<text:s/>final<text:s/>quarter.</text:span><text:span text:style-name="T659_2"><text:s/></text:span><text:span text:style-name="T659_3">Accommodation<text:s/>costs<text:s/>(97.03%)<text:s/>were<text:s/>lower<text:s/>than<text:s/>anticipated<text:s/>due<text:s/>to<text:s/>reduced<text:s/>international<text:s/>travel<text:s/>linked<text:s/>to<text:s/>geopolitical<text:s/>constraints.</text:span><text:span text:style-name="T659_4"><text:s/></text:span><text:span text:style-name="T659_5">Procurement<text:s/>efficiencies<text:s/>contributed<text:s/>to<text:s/>small<text:s/>savings<text:s/>under<text:s/>financial<text:s/>aid,<text:s/>reflecting<text:s/>competitive<text:s/>sourcing<text:s/>and<text:s/>effective<text:s/>cost<text:s/>management.</text:span></text:p>
        <text:p text:style-name="P660"/>
        <text:p text:style-name="P661"><text:span text:style-name="T661_1">Overall,<text:s/>the<text:s/>programme<text:s/>has<text:s/>demonstrated<text:s/>sound<text:s/>financial<text:s/>stewardship,<text:s/>balancing<text:s/>flexibility<text:s/>and<text:s/>control<text:s/>in<text:s/>a<text:s/>complex<text:s/>operating<text:s/>environment,<text:s/>while<text:s/>continuing<text:s/>to<text:s/>deliver<text:s/>against<text:s/>contractual<text:s/>commitments<text:s/>and<text:s/>achieving<text:s/>high<text:s/>budget<text:s/>utilisation.<text:s/></text:span></text:p>
        <text:p text:style-name="P662"/>
        <text:p text:style-name="P663"><text:span text:style-name="T663_1">The<text:s/>total<text:s/>forecast<text:s/>for<text:s/>this<text:s/>reporting<text:s/>period<text:s/>(July<text:s/>2025<text:s/>to<text:s/>March<text:s/>2026)<text:s/>was<text:s/>£3,313,000,<text:s/>against<text:s/>which<text:s/>actual<text:s/>expenditure<text:s/>amounted<text:s/>to<text:s/>£3,295,034.74.<text:s/>Overall,<text:s/>forecasting<text:s/>for<text:s/>this<text:s/>fiscal<text:s/>year<text:s/>remains<text:s/>within<text:s/>an<text:s/>acceptable<text:s/>variance<text:s/>of<text:s/>2%.</text:span><text:span text:style-name="T663_2"><text:s/></text:span><text:span text:style-name="T663_3">There<text:s/>was<text:s/>an<text:s/>underspend<text:s/>of<text:s/>£17,965<text:s/>across<text:s/>various<text:s/>categories.<text:s/>This<text:s/>variance<text:s/>arose<text:s/>primarily<text:s/>from<text:s/>programme<text:s/>staff<text:s/>costs<text:s/>due<text:s/>to<text:s/>exchange<text:s/>rate<text:s/>fluctuations,<text:s/>as<text:s/>well<text:s/>as<text:s/>a<text:s/>few<text:s/>planned<text:s/>activities<text:s/>not<text:s/>taking<text:s/>place.</text:span><text:span text:style-name="T663_4"><text:s/></text:span><text:span text:style-name="T663_5">The<text:s/>table<text:s/>below<text:s/>provides<text:s/>a<text:s/>breakdown<text:s/>of<text:s/>actual<text:s/>expenditure<text:s/>against<text:s/>the<text:s/>forecast</text:span><text:span text:style-name="T663_6"><text:s/>for<text:s/>this<text:s/></text:span><text:span text:style-name="T663_7">review<text:s/>period.</text:span></text:p>
        <text:p text:style-name="P664"/>
        <table:table table:style-name="Table17">
          <table:table-column table:style-name="Column54"/>
          <table:table-column table:style-name="Column55"/>
          <table:table-column table:style-name="Column56"/>
          <table:table-column table:style-name="Column57"/>
          <table:table-column table:style-name="Column58"/>
          <table:table-column table:style-name="Column59"/>
          <table:table-column table:style-name="Column60"/>
          <table:table-column table:style-name="Column61"/>
          <table:table-row table:style-name="Row63">
            <table:table-cell table:style-name="Cell175">
              <text:p text:style-name="P665"><text:span text:style-name="T665_1">Budget<text:s/>Category</text:span><text:span text:style-name="T665_2"><text:s/></text:span></text:p>
            </table:table-cell>
            <table:table-cell table:style-name="Cell176">
              <text:p text:style-name="P666"><text:span text:style-name="T666_1">Forecast<text:s/>2025/26</text:span></text:p>
            </table:table-cell>
            <table:table-cell table:style-name="Cell177">
              <text:p text:style-name="P667"><text:span text:style-name="T667_1">*<text:s/>Adjustment<text:s/>in<text:s/>Oct<text:s/>2025</text:span></text:p>
            </table:table-cell>
            <table:table-cell table:style-name="Cell178">
              <text:p text:style-name="P668"><text:span text:style-name="T668_1">Adjusted<text:s/>Forecast<text:s/>2025/26</text:span></text:p>
            </table:table-cell>
            <table:table-cell table:style-name="Cell179">
              <text:p text:style-name="P669"><text:span text:style-name="T669_1">Actual<text:s/>Spent<text:s/>2025/26</text:span></text:p>
            </table:table-cell>
            <table:table-cell table:style-name="Cell180">
              <text:p text:style-name="P670"><text:span text:style-name="T670_1">Underspent</text:span></text:p>
            </table:table-cell>
            <table:table-cell table:style-name="Cell181">
              <text:p text:style-name="P671"><text:span text:style-name="T671_1">%<text:s/>Outcome</text:span></text:p>
            </table:table-cell>
            <table:table-cell table:style-name="Cell182">
              <text:p text:style-name="P672"><text:span text:style-name="T672_1">Justifications</text:span></text:p>
            </table:table-cell>
          </table:table-row>
          <table:table-row table:style-name="Row64">
            <table:table-cell table:style-name="Cell183">
              <text:p text:style-name="P673"><text:span text:style-name="T673_1">Programme<text:s/>Staff<text:s/>Cost<text:s/>(including<text:s/>NPAC<text:s/>and<text:s/>Profit)<text:s/></text:span></text:p>
            </table:table-cell>
            <table:table-cell table:style-name="Cell184">
              <text:p text:style-name="P674"><text:span text:style-name="T674_1">£3,290,225</text:span></text:p>
            </table:table-cell>
            <table:table-cell table:style-name="Cell185">
              <text:p text:style-name="P675"><text:span text:style-name="T675_1">£187,000</text:span></text:p>
            </table:table-cell>
            <table:table-cell table:style-name="Cell186">
              <text:p text:style-name="P676"><text:span text:style-name="T676_1">£3,103,225</text:span></text:p>
            </table:table-cell>
            <table:table-cell table:style-name="Cell187">
              <text:p text:style-name="P677"><text:span text:style-name="T677_1">£3,084,694</text:span></text:p>
            </table:table-cell>
            <table:table-cell table:style-name="Cell188">
              <text:p text:style-name="P678"><text:span text:style-name="T678_1">£18,531</text:span></text:p>
            </table:table-cell>
            <table:table-cell table:style-name="Cell189">
              <text:p text:style-name="P679"><text:span text:style-name="T679_1">99.40%</text:span></text:p>
            </table:table-cell>
            <table:table-cell table:style-name="Cell190">
              <text:p text:style-name="P680"><text:span text:style-name="T680_1">Certain<text:s/>resources<text:s/>could<text:s/>not<text:s/>be<text:s/>deployed<text:s/>as<text:s/>initially<text:s/>planned,<text:s/>and<text:s/>selected<text:s/>deliverables<text:s/>were<text:s/>deferred<text:s/>to<text:s/>FY 2026–27.<text:s/>Additional<text:s/>savings<text:s/>were<text:s/>realized<text:s/>due<text:s/>to<text:s/>the<text:s/>mid-term<text:s/>replacement<text:s/>of<text:s/>the<text:s/>Team<text:s/>Leader<text:s/>and<text:s/>reduced<text:s/>LOE<text:s/>of<text:s/>international<text:s/>MERL.</text:span></text:p>
            </table:table-cell>
          </table:table-row>
          <table:table-row table:style-name="Row65">
            <table:table-cell table:style-name="Cell191">
              <text:p text:style-name="P681"><text:span text:style-name="T681_1">Capital<text:s/>expenditure<text:s/></text:span></text:p>
            </table:table-cell>
            <table:table-cell table:style-name="Cell192">
              <text:p text:style-name="P682"><text:span text:style-name="T682_1">£2,998.83</text:span></text:p>
            </table:table-cell>
            <table:table-cell table:style-name="Cell193">
              <text:p text:style-name="P683"><text:span text:style-name="T683_1">£0.00</text:span></text:p>
            </table:table-cell>
            <table:table-cell table:style-name="Cell194">
              <text:p text:style-name="P684"><text:span text:style-name="T684_1">£2,998.83</text:span></text:p>
            </table:table-cell>
            <table:table-cell table:style-name="Cell195">
              <text:p text:style-name="P685"><text:span text:style-name="T685_1">£2,976.85</text:span></text:p>
            </table:table-cell>
            <table:table-cell table:style-name="Cell196">
              <text:p text:style-name="P686"><text:span text:style-name="T686_1">£21.98</text:span></text:p>
            </table:table-cell>
            <table:table-cell table:style-name="Cell197">
              <text:p text:style-name="P687"><text:span text:style-name="T687_1">99.27%</text:span></text:p>
            </table:table-cell>
            <table:table-cell table:style-name="Cell198">
              <text:p text:style-name="P688"><text:span text:style-name="T688_1">The<text:s/>variance<text:s/>is<text:s/>minimal</text:span></text:p>
            </table:table-cell>
          </table:table-row>
          <table:table-row table:style-name="Row66">
            <table:table-cell table:style-name="Cell199">
              <text:p text:style-name="P689"><text:span text:style-name="T689_1">Programme<text:s/>Activities<text:s/></text:span></text:p>
            </table:table-cell>
            <table:table-cell table:style-name="Cell200">
              <text:p text:style-name="P690"><text:span text:style-name="T690_1">£88,177</text:span></text:p>
            </table:table-cell>
            <table:table-cell table:style-name="Cell201">
              <text:p text:style-name="P691"><text:span text:style-name="T691_1">£0.00</text:span></text:p>
            </table:table-cell>
            <table:table-cell table:style-name="Cell202">
              <text:p text:style-name="P692"><text:span text:style-name="T692_1">£88,177</text:span></text:p>
            </table:table-cell>
            <table:table-cell table:style-name="Cell203">
              <text:p text:style-name="P693"><text:span text:style-name="T693_1">£89,40</text:span><text:span text:style-name="T693_2">3</text:span></text:p>
            </table:table-cell>
            <table:table-cell table:style-name="Cell204">
              <text:p text:style-name="P694"><text:span text:style-name="T694_1">-£1,225</text:span></text:p>
            </table:table-cell>
            <table:table-cell table:style-name="Cell205">
              <text:p text:style-name="P695"><text:span text:style-name="T695_1">101.39%</text:span></text:p>
            </table:table-cell>
            <table:table-cell table:style-name="Cell206">
              <text:p text:style-name="P696"><text:span text:style-name="T696_1">The<text:s/>overspend<text:s/>is<text:s/>primarily<text:s/>due<text:s/>to<text:s/>increased<text:s/>vehicle<text:s/>hire<text:s/>due<text:s/>to<text:s/>increased<text:s/>domestic<text:s/>travel<text:s/>necessitated<text:s/>to<text:s/>expedite<text:s/>delivery<text:s/>during<text:s/>the<text:s/>last<text:s/>quarter.<text:s/></text:span></text:p>
            </table:table-cell>
          </table:table-row>
          <table:table-row table:style-name="Row67">
            <table:table-cell table:style-name="Cell207">
              <text:p text:style-name="P697"><text:span text:style-name="T697_1">Travel<text:s/></text:span></text:p>
            </table:table-cell>
            <table:table-cell table:style-name="Cell208">
              <text:p text:style-name="P698"><text:span text:style-name="T698_1">£12,878</text:span></text:p>
            </table:table-cell>
            <table:table-cell table:style-name="Cell209">
              <text:p text:style-name="P699"><text:span text:style-name="T699_1">£0.00</text:span></text:p>
            </table:table-cell>
            <table:table-cell table:style-name="Cell210">
              <text:p text:style-name="P700"><text:span text:style-name="T700_1">£12,878</text:span></text:p>
            </table:table-cell>
            <table:table-cell table:style-name="Cell211">
              <text:p text:style-name="P701"><text:span text:style-name="T701_1">£12,90</text:span><text:span text:style-name="T701_2">3</text:span></text:p>
            </table:table-cell>
            <table:table-cell table:style-name="Cell212">
              <text:p text:style-name="P702"><text:span text:style-name="T702_1">-£24</text:span></text:p>
            </table:table-cell>
            <table:table-cell table:style-name="Cell213">
              <text:p text:style-name="P703"><text:span text:style-name="T703_1">100.19%</text:span></text:p>
            </table:table-cell>
            <table:table-cell table:style-name="Cell214">
              <text:p text:style-name="P704"><text:span text:style-name="T704_1">The<text:s/>variance<text:s/>is<text:s/>minimal</text:span></text:p>
            </table:table-cell>
          </table:table-row>
          <table:table-row table:style-name="Row68">
            <table:table-cell table:style-name="Cell215">
              <text:p text:style-name="P705"><text:span text:style-name="T705_1">Accommodation<text:s/></text:span></text:p>
            </table:table-cell>
            <table:table-cell table:style-name="Cell216">
              <text:p text:style-name="P706"><text:span text:style-name="T706_1">£26,876</text:span></text:p>
            </table:table-cell>
            <table:table-cell table:style-name="Cell217">
              <text:p text:style-name="P707"><text:span text:style-name="T707_1">£0.00</text:span></text:p>
            </table:table-cell>
            <table:table-cell table:style-name="Cell218">
              <text:p text:style-name="P708"><text:span text:style-name="T708_1">£26,876</text:span></text:p>
            </table:table-cell>
            <table:table-cell table:style-name="Cell219">
              <text:p text:style-name="P709"><text:span text:style-name="T709_1">£26,079</text:span></text:p>
            </table:table-cell>
            <table:table-cell table:style-name="Cell220">
              <text:p text:style-name="P710"><text:span text:style-name="T710_1">£797</text:span></text:p>
            </table:table-cell>
            <table:table-cell table:style-name="Cell221">
              <text:p text:style-name="P711"><text:span text:style-name="T711_1">97.03%</text:span></text:p>
            </table:table-cell>
            <table:table-cell table:style-name="Cell222">
              <text:p text:style-name="P712"><text:span text:style-name="T712_1">Accommodation<text:s/>expenses<text:s/>were<text:s/>below<text:s/>the<text:s/>projected<text:s/>budget<text:s/>primarily<text:s/>due<text:s/>to<text:s/>reduced<text:s/>international<text:s/>travel,<text:s/>as<text:s/>ongoing<text:s/>geopolitical<text:s/>challenges<text:s/>limited<text:s/>travel<text:s/>activity<text:s/>and<text:s/>consequently<text:s/>lowered<text:s/>accommodation<text:s/>requirements.</text:span></text:p>
            </table:table-cell>
          </table:table-row>
          <table:table-row table:style-name="Row69">
            <table:table-cell table:style-name="Cell223">
              <text:p text:style-name="P713"><text:span text:style-name="T713_1">Subsistence<text:s text:c="2"/></text:span></text:p>
            </table:table-cell>
            <table:table-cell table:style-name="Cell224">
              <text:p text:style-name="P714"><text:span text:style-name="T714_1">£16,238</text:span></text:p>
            </table:table-cell>
            <table:table-cell table:style-name="Cell225">
              <text:p text:style-name="P715"><text:span text:style-name="T715_1">£0.00</text:span></text:p>
            </table:table-cell>
            <table:table-cell table:style-name="Cell226">
              <text:p text:style-name="P716"><text:span text:style-name="T716_1">£16,238</text:span></text:p>
            </table:table-cell>
            <table:table-cell table:style-name="Cell227">
              <text:p text:style-name="P717"><text:span text:style-name="T717_1">£17,090</text:span></text:p>
            </table:table-cell>
            <table:table-cell table:style-name="Cell228">
              <text:p text:style-name="P718"><text:span text:style-name="T718_1">-£85</text:span><text:span text:style-name="T718_2">2</text:span></text:p>
            </table:table-cell>
            <table:table-cell table:style-name="Cell229">
              <text:p text:style-name="P719"><text:span text:style-name="T719_1">105.25%</text:span></text:p>
            </table:table-cell>
            <table:table-cell table:style-name="Cell230">
              <text:p text:style-name="P720"><text:span text:style-name="T720_1">Subsistence<text:s/>costs<text:s/>were<text:s/>moderately<text:s/>overspent<text:s/>primarily<text:s/>due<text:s/>to<text:s/>increased<text:s/>domestic<text:s/>travel<text:s/>necessitated<text:s/>to<text:s/>expedite<text:s/>delivery<text:s/>during<text:s/>the<text:s/>last<text:s/>quarter.<text:s/></text:span></text:p>
            </table:table-cell>
          </table:table-row>
          <table:table-row table:style-name="Row70">
            <table:table-cell table:style-name="Cell231">
              <text:p text:style-name="P721"><text:span text:style-name="T721_1">Financial<text:s/>Aid<text:s/>(OIBN<text:s/></text:span><text:span text:style-name="T721_2">IT<text:s/></text:span><text:span text:style-name="T721_3">Procurement<text:s/>and<text:s/>Fitch<text:s/></text:span><text:span text:style-name="T721_4">P</text:span><text:span text:style-name="T721_5">ayment)</text:span></text:p>
            </table:table-cell>
            <table:table-cell table:style-name="Cell232">
              <text:p text:style-name="P722"><text:span text:style-name="T722_1">£62,605</text:span></text:p>
            </table:table-cell>
            <table:table-cell table:style-name="Cell233">
              <text:p text:style-name="P723"><text:span text:style-name="T723_1">£0.00</text:span></text:p>
            </table:table-cell>
            <table:table-cell table:style-name="Cell234">
              <text:p text:style-name="P724"><text:span text:style-name="T724_1">£62,605</text:span></text:p>
            </table:table-cell>
            <table:table-cell table:style-name="Cell235">
              <text:p text:style-name="P725"><text:span text:style-name="T725_1">£61,888</text:span></text:p>
            </table:table-cell>
            <table:table-cell table:style-name="Cell236">
              <text:p text:style-name="P726"><text:span text:style-name="T726_1">£716</text:span></text:p>
            </table:table-cell>
            <table:table-cell table:style-name="Cell237">
              <text:p text:style-name="P727"><text:span text:style-name="T727_1">98.86%</text:span></text:p>
            </table:table-cell>
            <table:table-cell table:style-name="Cell238">
              <text:p text:style-name="P728"><text:span text:style-name="T728_1">Procurement<text:s/>costs<text:s/>for<text:s/>OIBN<text:s/>equipment<text:s/>were<text:s/>lower<text:s/>than<text:s/>projected<text:s/>cost<text:s/>due<text:s/>to<text:s/>competitive<text:s/>procurement<text:s/>process.</text:span></text:p>
            </table:table-cell>
          </table:table-row>
          <table:table-row table:style-name="Row71">
            <table:table-cell table:style-name="Cell239">
              <text:p text:style-name="P729"><text:span text:style-name="T729_1">Total</text:span></text:p>
            </table:table-cell>
            <table:table-cell table:style-name="Cell240">
              <text:p text:style-name="P730"><text:span text:style-name="T730_1">£3,500,000</text:span></text:p>
            </table:table-cell>
            <table:table-cell table:style-name="Cell241">
              <text:p text:style-name="P731"><text:span text:style-name="T731_1">£187,000</text:span></text:p>
            </table:table-cell>
            <table:table-cell table:style-name="Cell242">
              <text:p text:style-name="P732"><text:span text:style-name="T732_1">£3,313,000</text:span></text:p>
            </table:table-cell>
            <table:table-cell table:style-name="Cell243">
              <text:p text:style-name="P733"><text:span text:style-name="T733_1">£3,295,034</text:span></text:p>
            </table:table-cell>
            <table:table-cell table:style-name="Cell244">
              <text:p text:style-name="P734"><text:span text:style-name="T734_1">£17,965</text:span></text:p>
            </table:table-cell>
            <table:table-cell table:style-name="Cell245">
              <text:p text:style-name="P735"><text:span text:style-name="T735_1">99.46%</text:span></text:p>
            </table:table-cell>
            <table:table-cell table:style-name="Cell246">
              <text:p text:style-name="P736"/>
            </table:table-cell>
          </table:table-row>
        </table:table>
        <text:p text:style-name="P737"/>
        <text:p text:style-name="P738"><text:span text:style-name="T738_1">*<text:s/>The<text:s/>budget<text:s/>for<text:s/>the<text:s/>GGN<text:s/>Programme<text:s/>for<text:s/>FY<text:s/>2025–26<text:s/>was<text:s/>revised<text:s/>from<text:s/>£3,500,000<text:s/>to<text:s/>£3,313,000<text:s/>in<text:s/>October<text:s/>2025<text:s/>due<text:s/>to<text:s/>disruptions<text:s/>arising<text:s/>from<text:s/>the<text:s/>ongoing<text:s/>GEN-Z<text:s/>protests,<text:s/>which<text:s/>impacted<text:s/>programme<text:s/>implementation<text:s/>and<text:s/>timelines.<text:s text:c="2"/>As<text:s/>a<text:s/>result,<text:s/>selected<text:s/>activities<text:s/>were<text:s/>scaled<text:s/>down<text:s/>and<text:s/>deferred<text:s/>to<text:s/>subsequent<text:s/>year<text:s/>leading<text:s/>to<text:s/>anticipated<text:s/>expenditure<text:s/>below<text:s/>the<text:s/>originally<text:s/>approved<text:s/>budget.<text:s/>The<text:s/>revision<text:s/>was<text:s/>undertaken<text:s/>in<text:s/>consultation<text:s/>with<text:s/>FCDO,<text:s/>ensuring<text:s/>continued<text:s/>alignment<text:s/>with<text:s/>programme<text:s/>objectives<text:s/>and<text:s/>compliance<text:s/>with<text:s/>FCDO<text:s/>requirements.</text:span></text:p>
        <text:p text:style-name="P739"/>
        <text:p text:style-name="P740"><text:span text:style-name="T740_1">G:<text:s/>MONITORING,<text:s/>EVIDENCE<text:s/>AND<text:s/>LEARNING<text:s/></text:span></text:p>
        <text:p text:style-name="P741"/>
        <text:p text:style-name="P742"><text:span text:style-name="T742_1">Overall,<text:s/>GGN<text:s/>has<text:s/>not<text:s/>simply<text:s/>tracked<text:s/>delivery;<text:s/>it<text:s/>has<text:s/>used<text:s/>adaptive<text:s/>management,<text:s/>pause-and-reflect<text:s/>processes,<text:s/>technical<text:s/>challenge<text:s/>and<text:s/>political<text:s/>economy<text:s/>analysis<text:s/>to<text:s/>understand<text:s/>why<text:s/>progress<text:s/>is<text:s/>uneven<text:s/>and<text:s/>where<text:s/>pivots<text:s/>are<text:s/>neede</text:span><text:span text:style-name="T742_2">d.<text:s/>Important<text:s/>improvements<text:s/>include<text:s/>outcome<text:s/>tracking</text:span><text:span text:style-name="T742_3">.</text:span><text:span text:style-name="T742_4"><text:s/></text:span><text:span text:style-name="T742_5">Strengthening<text:s/>outcome<text:s/>tracking<text:s/>will<text:s/>be<text:s/>especially<text:s/>critical<text:s/>in<text:s/>the<text:s/>run-up<text:s/>to<text:s/>the<text:s/>2027<text:s/>Project<text:s/>Completion<text:s/>Report<text:s/>(PCR),<text:s/>when<text:s/>progress<text:s/>will<text:s/>be<text:s/>assessed<text:s/>against<text:s/>outcome-level<text:s/>results.<text:s/>Given<text:s/>the<text:s/>fluid<text:s/>political<text:s/>economy<text:s/>and<text:s/>the<text:s/>non-linear,<text:s/>iterative<text:s/>pathways<text:s/>already<text:s/>evident<text:s/>in<text:s/>the<text:s/></text:span><text:span text:style-name="T742_6">ToC</text:span><text:span text:style-name="T742_7">,<text:s/>GGN<text:s/>will<text:s/>place<text:s/>greater<text:s/>emphasis<text:s/>on<text:s/>capturing<text:s/>changes<text:s/>in<text:s/>practices<text:s/>and<text:s/>systems,<text:s/>including<text:s/>stakeholder<text:s/>buy-in,<text:s/>coalition-building,<text:s/>and<text:s/>the<text:s/>institutionalisation<text:s/>of<text:s/>reforms,<text:s/>which<text:s/>conventional<text:s/>output<text:s/>monitoring<text:s/>tends<text:s/>to<text:s/>overlook.<text:s/>Mainstreaming<text:s/>an<text:s/>Outcome<text:s/>Harvesting<text:s/>approach<text:s/>will<text:s/>enable<text:s/>systematic<text:s/>documentation<text:s/>of<text:s/>significant<text:s/>changes,<text:s/>assessment<text:s/>of<text:s/>progress<text:s/>toward<text:s/>intended<text:s/>outcomes,<text:s/>and<text:s/>generation<text:s/>of<text:s/>evidence<text:s/>on<text:s/>GGN’s<text:s/>contribution<text:s/>to<text:s/>those<text:s/>changes,<text:s/>while<text:s/>strengthening<text:s/>the<text:s/>evidence<text:s/>base<text:s/>for<text:s/>the<text:s/>PCR.</text:span></text:p>
        <text:p text:style-name="P743"/>
        <text:p text:style-name="P744"><text:span text:style-name="T744_1">Monitoring<text:s/>and<text:s/>Evaluation</text:span><text:span text:style-name="T744_2">:<text:s/></text:span><text:span text:style-name="T744_3">Monitoring<text:s/>is<text:s/>embedded<text:s/>in<text:s/>routine<text:s/>programme<text:s/>management,<text:s/>including<text:s/>regular<text:s/>tracking<text:s/>of<text:s/>progress<text:s/>against<text:s/>milestones,<text:s/>and<text:s/>delivery<text:s/>pipelines,<text:s/>alongside<text:s/>periodic<text:s/>budget<text:s/>and<text:s/>cost<text:s/>reviews.<text:s/>These<text:s/>systems<text:s/>are<text:s/>complemented<text:s/>by<text:s/></text:span><text:span text:style-name="T744_4">PEA</text:span><text:span text:style-name="T744_5"><text:s/>and<text:s/>technical/field<text:s/>validation<text:s/>to<text:s/>identify<text:s/>bottlenecks,<text:s/>coordination<text:s/>challenges,<text:s/>and<text:s/>emerging<text:s/>risks.<text:s/>Strengthened<text:s/>tools</text:span><text:span text:style-name="T744_6">,<text:s/></text:span><text:span text:style-name="T744_7">particularly<text:s/>for<text:s/>GEDSI</text:span><text:span text:style-name="T744_8">,<text:s/></text:span><text:span text:style-name="T744_9">enable<text:s/>more<text:s/>systematic<text:s/>tracking<text:s/>of<text:s/>participation<text:s/>and<text:s/>inclusion,<text:s/>ensuring<text:s/>that<text:s/>real-time<text:s/>operational<text:s/>feedback<text:s/>informs<text:s/>adjustments<text:s/>to<text:s/>sequencing,<text:s/>resourcing,<text:s/>and<text:s/>delivery<text:s/>approaches.<text:s/>Evaluation<text:s/>is<text:s/>integrated<text:s/>within<text:s/>the<text:s/>programme’s<text:s/></text:span><text:span text:style-name="T744_10">VFM<text:s/>approaches</text:span><text:span text:style-name="T744_11"><text:s/>rather<text:s/>than<text:s/>conducted<text:s/>as<text:s/>a<text:s/>standalone<text:s/>function.<text:s/>Performance<text:s/>is<text:s/>assessed<text:s/>through<text:s/>a<text:s/>combination<text:s/>of<text:s/>indicator<text:s/>tracking<text:s/>(e.g.<text:s/>cost<text:s/>ratios,<text:s/>delivery<text:s/>efficiency),<text:s/>structured<text:s/>technical<text:s/>and<text:s/>policy<text:s/>reviews,<text:s/>and<text:s/>MEL<text:s/>reporting.<text:s/>These<text:s/>evaluative<text:s/>processes<text:s/>directly<text:s/>inform<text:s/>decision-making<text:s/>on<text:s/>prioritisation,<text:s/>procurement,<text:s/>and<text:s/>pipeline<text:s/>refinement,<text:s/>ensuring<text:s/>that<text:s/>effectiveness,<text:s/>efficiency,<text:s/>and<text:s/>equity<text:s/>considerations<text:s/>are<text:s/>embedded<text:s/>in<text:s/>programme<text:s/>delivery.</text:span></text:p>
        <text:p text:style-name="P745"/>
        <text:p text:style-name="P746"><text:span text:style-name="T746_1">Evidence</text:span><text:span text:style-name="T746_2">:<text:s/></text:span><text:span text:style-name="T746_3">The<text:s/>quality<text:s/>and<text:s/>breadth<text:s/>of<text:s/>GGN’s<text:s/>evidence<text:s/>are<text:s/>robust,<text:s/>combining<text:s/>technical<text:s/>expertise,<text:s/>stakeholder<text:s/>validation,<text:s/>and<text:s/>iterative<text:s/>PEA,<text:s/>but<text:s/>remain<text:s/>largely<text:s/>internally<text:s/>generate</text:span><text:span text:style-name="T746_4">d</text:span><text:span text:style-name="T746_5">.<text:s/>However,<text:s/>the<text:s/></text:span><text:span text:style-name="T746_6">evidence<text:s/>demonstrate</text:span><text:span text:style-name="T746_7">s</text:span><text:span text:style-name="T746_8"><text:s/>programme<text:s/>level<text:s/></text:span><text:span text:style-name="T746_9">intermediary<text:s/></text:span><text:span text:style-name="T746_10">outcomes<text:s/>and<text:s/>influence</text:span><text:span text:style-name="T746_11">,<text:s/>with<text:s/>a<text:s/>strong<text:s/>emphasis<text:s/>on<text:s/>applied,<text:s/>decision-oriented<text:s/>analytics.</text:span><text:span text:style-name="T746_12"><text:s/>Going<text:s/>forward,<text:s/>GGN<text:s/>will<text:s/>need<text:s/>to<text:s/>work<text:s/>on<text:s/>stronger<text:s/>outcome<text:s/>evidence</text:span><text:span text:style-name="T746_13"><text:s/>harvesting<text:s/>and<text:s/>tracking</text:span><text:span text:style-name="T746_14">.<text:s/></text:span><text:span text:style-name="T746_15">A</text:span><text:span text:style-name="T746_16">s<text:s/>the<text:s/>programme<text:s/>will<text:s/>close<text:s/>in<text:s/>2027,<text:s/>a<text:s/>much<text:s/>stronger<text:s/>focus<text:s/>on<text:s/>generating<text:s/></text:span><text:span text:style-name="T746_17">external<text:s/></text:span><text:span text:style-name="T746_18">evidence<text:s/>will<text:s/>be<text:s/>required,<text:s/></text:span><text:span text:style-name="T746_19">as<text:s/>part<text:s/>of<text:s/>an<text:s/>exit<text:s/>and<text:s/>sustainability<text:s/>plan<text:s/>including<text:s/>handover<text:s/>and<text:s/>sharing<text:s/>of<text:s/>lessons<text:s/>generated.<text:s/></text:span><text:span text:style-name="T746_20">A<text:s/>planned<text:s/>first<text:s/>case<text:s/>study<text:s/>product<text:s/>on<text:s/>the<text:s/>ISWM<text:s/>cluster-mechanism<text:s/></text:span><text:span text:style-name="T746_21">is<text:s/>a<text:s/>good<text:s/>start.<text:s/>As<text:s/>coalitions<text:s/>of<text:s/>the<text:s/>willing<text:s/>are<text:s/>convened<text:s/>and<text:s/>built,<text:s/>evidence<text:s/>can<text:s/>be<text:s/>integrated</text:span><text:span text:style-name="T746_22">,<text:s/>as<text:s/>well<text:s/>as<text:s/>being<text:s/>shared<text:s/>with<text:s/>relevant<text:s/>stakeholders<text:s/>and<text:s/>support<text:s/>buy-in<text:s/>for<text:s/>reform,<text:s/>as<text:s/>well<text:s/>as<text:s/>supporting<text:s/>the<text:s/>new<text:s/>government<text:s/></text:span><text:span text:style-name="T746_23">to<text:s/>make<text:s/>informed<text:s/>policy<text:s/>decisions.<text:s/>Finally,<text:s/>the<text:s/>Embassy<text:s/>itself<text:s/>will<text:s/>need<text:s/>to<text:s/>be<text:s/>a<text:s/>target<text:s/>for<text:s/>evidence<text:s/>and<text:s/>learning<text:s/>as<text:s/>it<text:s/>shapes<text:s/>its<text:s/>new<text:s/>EIP<text:s/>approach</text:span><text:span text:style-name="T746_24">,<text:s/>particularly<text:s/>as<text:s/>GGNs<text:s/>objectives<text:s/>are<text:s/>critical<text:s/>to<text:s/>the<text:s/>sustainable<text:s/>finance<text:s/>objective.</text:span></text:p>
        <text:p text:style-name="P747"/>
        <text:p text:style-name="P748"><text:span text:style-name="T748_1">Learning</text:span><text:span text:style-name="T748_2">:<text:s/></text:span><text:span text:style-name="T748_3">Over<text:s/>the<text:s/>past<text:s/>year,<text:s/></text:span><text:span text:style-name="T748_4">GGN’s<text:s/>learning<text:s/>was<text:s/>driven<text:s/>by<text:s/>real-time<text:s/>adaptation<text:s/>to<text:s/>political,<text:s/>institutional,<text:s/>and<text:s/>market<text:s/>constraints,<text:s/>combining<text:s/>stakeholder<text:s/>engagement,<text:s/>PEA,<text:s/>technical<text:s/>reviews,<text:s/>and<text:s/>MEL<text:s/>processes<text:s/>to<text:s/>strengthen<text:s/>implementation<text:s/>rather<text:s/>than<text:s/>just<text:s/>track<text:s/>delivery.<text:s/>C</text:span><text:span text:style-name="T748_5">ollaborative,<text:s/></text:span><text:span text:style-name="T748_6">L</text:span><text:span text:style-name="T748_7">earning<text:s/>and<text:s/></text:span><text:span text:style-name="T748_8">A</text:span><text:span text:style-name="T748_9">daptive</text:span><text:span text:style-name="T748_10"><text:s/></text:span><text:span text:style-name="T748_11">approaches</text:span><text:span text:style-name="T748_12"><text:s/>highlighted<text:s/>gaps<text:s/>between<text:s/>policy,<text:s/>project<text:s/>preparation,<text:s/>and<text:s/>financing,<text:s/>leading<text:s/>to<text:s/>a<text:s/>shift<text:s/>toward<text:s/>integrated<text:s/>thematic<text:s/>coordination<text:s/>(</text:span><text:span text:style-name="T748_13">e.g.,<text:s/></text:span><text:span text:style-name="T748_14">Policy,<text:s/>Projects,<text:s/>Institutions,<text:s/>Finance)<text:s/>and<text:s/>improved<text:s/>tracking<text:s/>of<text:s/>transitions.<text:s/>Learning<text:s/>was<text:s/>consolidated<text:s/>through<text:s/>structured<text:s/>reflection<text:s/>moments</text:span><text:span text:style-name="T748_15"><text:s/></text:span><text:span text:style-name="T748_16">such<text:s/>as<text:s/>the<text:s/>“Pause<text:s/>&amp;<text:s/>Reflect”<text:s/>exercise,<text:s/>pipeline<text:s/>reviews,<text:s/>and<text:s/>joint<text:s/>validation<text:s/>workshops<text:s/>(e.g.<text:s/>Swiss<text:s/>Challenge)</text:span><text:span text:style-name="T748_17"><text:s/></text:span><text:span text:style-name="T748_18">which<text:s/>reinforced<text:s/>that<text:s/>delivery<text:s/>pathways<text:s/>are<text:s/>non-linear<text:s/>and<text:s/>require<text:s/>sustained<text:s/>coordination,<text:s/>iterative<text:s/>design,<text:s/>and<text:s/>enabling<text:s/>conditions.<text:s/>This<text:s/>embedded<text:s/>learning<text:s/>is<text:s/>reflected<text:s/>across<text:s/>areas<text:s/>such<text:s/>as<text:s/>OIBN<text:s/>project<text:s/>screening<text:s/>and<text:s/>PPP<text:s/>tools,<text:s/>ERC<text:s/>regulatory<text:s/>benchmarking<text:s/>and<text:s/>tariff<text:s/>modelling,<text:s/>and<text:s/>financial<text:s/>sector<text:s/>initiatives<text:s/>like<text:s/>HGRIF<text:s/>and<text:s/>bond<text:s/>structuring,<text:s/>with<text:s/></text:span><text:span text:style-name="T748_19">urban<text:s/></text:span><text:span text:style-name="T748_20">ISWM<text:s/>providing<text:s/>a<text:s/>clear<text:s/>example<text:s/>of<text:s/>how<text:s/>real-time<text:s/>feedback<text:s/>refined<text:s/></text:span><text:span text:style-name="T748_21">stakeholder<text:s/>engagement<text:s/>process.</text:span><text:span text:style-name="T748_22"><text:s/>These<text:s/>processes<text:s/>also<text:s/>strengthened<text:s/>climate<text:s/>and<text:s/>GEDSI<text:s/>integration<text:s/>and<text:s/>informed<text:s/>revisions<text:s/>to<text:s/>the<text:s/>logframe<text:s/>and<text:s/>milestones.<text:s/>Overall,<text:s/>GGN<text:s/>demonstrates<text:s/>the<text:s/>value<text:s/>of<text:s/>embedding<text:s/>learning<text:s/>within<text:s/>delivery<text:s/>systems,<text:s/>resulting<text:s/>in<text:s/>sharper<text:s/>programme<text:s/>design,<text:s/>stronger<text:s/>coordination,<text:s/>and<text:s/>a<text:s/>clearer<text:s/>focus<text:s/>on<text:s/>progressing<text:s/>from<text:s/>preparation<text:s/>to<text:s/>implementation.</text:span></text:p>
        <text:p text:style-name="P749"><text:span text:style-name="T749_1">Building<text:s/>on<text:s/>th</text:span><text:span text:style-name="T749_2">ese</text:span><text:span text:style-name="T749_3"><text:s/></text:span><text:span text:style-name="T749_4">learning<text:s/></text:span><text:span text:style-name="T749_5">approach</text:span><text:span text:style-name="T749_6">es</text:span><text:span text:style-name="T749_7">,<text:s/></text:span><text:span text:style-name="T749_8">GGN<text:s/>should<text:s/>prioritise<text:s/>consolidating<text:s/>and<text:s/>leveraging<text:s/>partnerships<text:s/>and<text:s/>external<text:s/>engagement<text:s/>in<text:s/>its<text:s/>final<text:s/>year,<text:s/>while<text:s/>strengthening<text:s/>its<text:s/>learning<text:s/>systems<text:s/>by<text:s/>deepening<text:s/>cross-component<text:s/>knowledge<text:s/>sharing,<text:s/>sharpening<text:s/>evidence<text:s/>capture<text:s/>from<text:s/>implementation,<text:s/>and<text:s/>ensuring<text:s/>that<text:s/></text:span><text:span text:style-name="T749_9">learning</text:span><text:span text:style-name="T749_10"><text:s/></text:span><text:span text:style-name="T749_11">is</text:span><text:span text:style-name="T749_12"><text:s/>systematically<text:s/>documented,<text:s/>disseminated,<text:s/>and<text:s/>used<text:s/>to<text:s/>inform<text:s/>strategic<text:s/>prioritisation<text:s/>and<text:s/>partnership<text:s/>development.</text:span></text:p>
        <text:p text:style-name="P750"/>
        <text:p text:style-name="P751"><text:span text:style-name="T751_1">Recommendation</text:span><text:span text:style-name="T751_2">:<text:s/>GGN<text:s/></text:span><text:span text:style-name="T751_3">strengthens<text:s/>outcome<text:s/>tracking.<text:s/>Examples<text:s/>include<text:s/>tracking:<text:s/>approval<text:s/>and<text:s/>use<text:s/>of<text:s/>guidelines,<text:s/></text:span><text:span text:style-name="T751_4">implementation<text:s/>readiness,<text:s/>use<text:s/>of<text:s/>created<text:s/>mechanisms,</text:span><text:span text:style-name="T751_5"><text:s/>institutionalisation<text:s/>of<text:s/>reforms,<text:s/>and<text:s/></text:span><text:span text:style-name="T751_6"><text:s/></text:span><text:span text:style-name="T751_7">investor<text:s/>interest<text:s/>–<text:s/>including<text:s/>use<text:s/>of<text:s/>financing<text:s/>instruments.<text:s/></text:span></text:p>
        <text:p text:style-name="P752"/>
        <table:table table:style-name="Table18">
          <table:table-column table:style-name="Column62"/>
          <table:table-column table:style-name="Column63"/>
          <table:table-column table:style-name="Column64"/>
          <table:table-column table:style-name="Column65"/>
          <table:table-row table:style-name="Row72">
            <table:table-cell table:style-name="Cell247">
              <text:p text:style-name="P753"><text:span text:style-name="T753_1">Date<text:s/>of<text:s/>last<text:s/>narrative<text:s/>financial<text:s/>report</text:span></text:p>
            </table:table-cell>
            <table:table-cell table:style-name="Cell248">
              <text:p text:style-name="P754"><text:span text:style-name="T754_1">March<text:s/>2026</text:span></text:p>
            </table:table-cell>
            <table:table-cell table:style-name="Cell249">
              <text:p text:style-name="P755"><text:span text:style-name="T755_1">Date<text:s/>of<text:s/>last<text:s/>audited<text:s/>annual<text:s/>statement</text:span></text:p>
            </table:table-cell>
            <table:table-cell table:style-name="Cell250">
              <text:p text:style-name="P756"><text:span text:style-name="T756_1">May<text:s/>2026</text:span></text:p>
            </table:table-cell>
          </table:table-row>
        </table:table>
        <text:p text:style-name="P757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Calibri" svg:font-family="Calibri" style:font-pitch="variable" style:font-family-generic="swiss"/>
    <style:font-face style:name="Arial" svg:font-family="Arial" style:font-pitch="variable" style:font-family-generic="swiss"/>
    <style:font-face style:name="Yu Gothic Light" svg:font-family="Yu Gothic Light" style:font-pitch="variable" style:font-family-generic="swiss"/>
    <style:font-face style:name="Segoe UI" svg:font-family="Segoe UI" style:font-pitch="variable" style:font-family-generic="swiss"/>
    <style:font-face style:name="Aptos" svg:font-family="Aptos" style:font-pitch="variable" style:font-family-generic="swiss"/>
    <style:font-face style:name="Aptos Narrow" svg:font-family="Aptos Narrow" style:font-pitch="variable" style:font-family-generic="swiss"/>
    <style:font-face style:name="Calibri Light" svg:font-family="Calibri Light" style:font-pitch="variable" style:font-family-generic="swiss"/>
    <style:font-face style:name="游明朝" svg:font-family="游明朝"/>
  </office:font-face-decls>
  <office:styles>
    <style:default-style style:family="paragraph">
      <style:paragraph-properties fo:line-height="108%" fo:orphans="2" fo:widows="2" style:tab-stop-distance="1.27cm"/>
      <style:text-properties style:use-window-font-color="true" style:font-name="Calibri" fo:font-size="11pt" style:font-name-asian="Calibri" style:font-size-asian="11pt" style:font-name-complex="Arial" style:font-size-complex="11pt" fo:language="en" fo:language-asian="en" fo:language-complex="ar" fo:country="GB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line-height="100%" fo:margin-bottom="0cm" fo:orphans="2" fo:widows="2"/>
      <style:text-properties style:font-name="Arial" fo:font-size="12pt" style:font-name-asian="Times New Roman" style:font-size-asian="12pt" style:font-name-complex="Times New Roman" style:font-size-complex="12pt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282cm" fo:margin-bottom="0.141cm" fo:keep-with-next="always" fo:keep-together="always"/>
      <style:text-properties fo:color="#2f5496" fo:font-size="14pt" style:font-name-asian="游ゴシック Light" style:font-size-asian="14pt" style:font-name-complex="Times New Roman" style:font-size-complex="14pt"/>
    </style:style>
    <style:style style:name="Default_20_Paragraph_20_Font" style:display-name="Default Paragraph Font" style:family="text"/>
    <style:style style:name="No_20_List" style:display-name="No List" style:family="paragraph">
      <style:paragraph-properties fo:line-height="108%" fo:margin-bottom="0.282cm"/>
      <style:text-properties fo:font-size="11pt" style:font-size-asian="11pt" style:font-size-complex="11pt"/>
    </style:style>
    <style:style style:name="Balloon_20_Text" style:display-name="Balloon Text" style:family="paragraph" style:parent-style-name="Normal">
      <style:text-properties style:font-name="Segoe UI" fo:font-size="9pt" style:font-size-asian="9pt" style:font-name-complex="Segoe UI" style:font-size-complex="9pt"/>
    </style:style>
    <style:style style:name="Balloon_20_Text_20_Char" style:display-name="Balloon Text Char" style:family="text" style:parent-style-name="Default_20_Paragraph_20_Font">
      <style:text-properties style:font-name="Segoe UI" fo:font-size="9pt" style:font-name-asian="Times New Roman" style:font-size-asian="9pt" style:font-name-complex="Segoe UI" style:font-size-complex="9pt"/>
    </style:style>
    <style:style style:name="List_20_Paragraph" style:display-name="List Paragraph" style:family="paragraph" style:parent-style-name="Normal">
      <style:paragraph-properties fo:margin-bottom="0.423cm" fo:margin-left="1.27cm"/>
      <style:text-properties style:font-size-complex="10pt" fo:language-asian="en" fo:country-asian="GB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0pt" fo:language-asian="en" fo:country-asian="GB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name-asian="Times New Roman" style:font-size-asian="14pt" style:font-name-complex="Times New Roman" style:font-size-complex="14pt" fo:font-weight="bold" style:font-weight-asian="bold" style:letter-kerning="true"/>
    </style:style>
    <style:style style:name="Internet_20_link" style:display-name="Internet link" style:family="text" style:parent-style-name="Default_20_Paragraph_20_Font">
      <style:text-properties fo:color="#0563c1" style:text-underline-style="solid" style:text-underline-color="font-color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name-asian="Times New Roman" style:font-size-asian="12pt" style:font-name-complex="Times New Roman" style:font-size-complex="12pt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Times New Roman" style:font-size-asian="10pt" style:font-name-complex="Times New Roman" style:font-size-complex="10pt" fo:font-weight="bold" style:font-weight-asian="bold" style:font-weight-complex="bold"/>
    </style:style>
    <style:style style:name="FollowedHyperlink" style:family="text" style:parent-style-name="Default_20_Paragraph_20_Font">
      <style:text-properties fo:color="#954f72" style:text-underline-style="solid" style:text-underline-color="font-color"/>
    </style:style>
    <style:style style:name="Smart_20_Link" style:display-name="Smart Link" style:family="text" style:parent-style-name="Default_20_Paragraph_20_Font">
      <style:text-properties fo:background-color="#f3f2f1" fo:color="#0000ff" style:text-underline-style="solid" style:text-underline-color="font-color"/>
    </style:style>
    <style:style style:name="Heading_20_3_20_Char" style:display-name="Heading 3 Char" style:family="text" style:parent-style-name="Default_20_Paragraph_20_Font">
      <style:text-properties fo:color="#2f5496" style:font-name="Arial" fo:font-size="14pt" style:font-name-asian="游ゴシック Light" style:font-size-asian="14pt" style:font-name-complex="Times New Roman" style:font-size-complex="14pt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font-size="10pt" style:font-name-asian="Times New Roman" style:font-size-asian="10pt" style:font-name-complex="Times New Roman" style:font-size-complex="10pt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Mention" style:family="text" style:parent-style-name="Default_20_Paragraph_20_Font">
      <style:text-properties fo:background-color="#e1dfdd" fo:color="#2b579a"/>
    </style:style>
    <style:style style:name="Revision" style:family="paragraph">
      <style:paragraph-properties fo:line-height="100%" fo:margin-bottom="0cm"/>
      <style:text-properties style:font-name="Arial" fo:font-size="12pt" style:font-name-asian="Times New Roman" style:font-size-asian="12pt" style:font-name-complex="Times New Roman" style:font-size-complex="12pt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 style:font-name-complex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 style:font-name-complex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 style:font-name-complex="Courier New"/>
    </style:style>
    <style:style style:name="List1Level8" style:family="text">
      <style:text-properties style:font-name="Wingdings"/>
    </style:style>
    <text:list-style style:name="LS1">
      <text:list-level-style-bullet text:bullet-char="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fo:font-weight="bold" style:font-weight-asian="bold" style:font-weight-complex="bold"/>
    </style:style>
    <text:list-style style:name="LS2">
      <text:list-level-style-number style:num-format="A" text:style-name="List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bold" style:font-weight-asian="bold" style:font-weight-complex="bold"/>
      </text:list-level-style-number>
      <text:list-level-style-number style:num-format="a" text:style-name="List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">
      <text:list-level-style-number style:num-format="i" text:style-name="List3Level0" style:num-suffix="." text:level="1">
        <style:list-level-properties text:min-label-width="1.577cm" text:min-label-distance="0.635cm" fo:text-align="end" text:list-level-position-and-space-mode="label-alignment">
          <style:list-level-label-alignment text:label-followed-by="listtab" fo:margin-left="1.577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2.212cm" text:min-label-width="0.635cm" fo:text-align="start" text:list-level-position-and-space-mode="label-alignment">
          <style:list-level-label-alignment text:label-followed-by="listtab" fo:margin-left="2.847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4.117cm" text:min-label-distance="0.318cm" fo:text-align="end" text:list-level-position-and-space-mode="label-alignment">
          <style:list-level-label-alignment text:label-followed-by="listtab" fo:margin-left="4.117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4.752cm" text:min-label-width="0.635cm" fo:text-align="start" text:list-level-position-and-space-mode="label-alignment">
          <style:list-level-label-alignment text:label-followed-by="listtab" fo:margin-left="5.387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6.022cm" text:min-label-width="0.635cm" fo:text-align="start" text:list-level-position-and-space-mode="label-alignment">
          <style:list-level-label-alignment text:label-followed-by="listtab" fo:margin-left="6.657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7.927cm" text:min-label-distance="0.318cm" fo:text-align="end" text:list-level-position-and-space-mode="label-alignment">
          <style:list-level-label-alignment text:label-followed-by="listtab" fo:margin-left="7.927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8.562cm" text:min-label-width="0.635cm" fo:text-align="start" text:list-level-position-and-space-mode="label-alignment">
          <style:list-level-label-alignment text:label-followed-by="listtab" fo:margin-left="9.197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9.832cm" text:min-label-width="0.635cm" fo:text-align="start" text:list-level-position-and-space-mode="label-alignment">
          <style:list-level-label-alignment text:label-followed-by="listtab" fo:margin-left="10.467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1.737cm" text:min-label-distance="0.318cm" fo:text-align="end" text:list-level-position-and-space-mode="label-alignment">
          <style:list-level-label-alignment text:label-followed-by="listtab" fo:margin-left="11.737cm" fo:text-indent="-0.318cm"/>
        </style:list-level-properties>
      </text:list-level-style-number>
    </text:list-style>
    <text:list-style style:name="LS4">
      <text:list-level-style-number style:num-format="i" text:style-name="List4Level0" style:num-suffix="." text:level="1">
        <style:list-level-properties text:space-before="0.552cm" text:min-label-width="1.27cm" fo:text-align="start" text:list-level-position-and-space-mode="label-alignment">
          <style:list-level-label-alignment text:label-followed-by="listtab" fo:margin-left="1.822cm" fo:text-indent="-1.27cm"/>
        </style:list-level-properties>
      </text:list-level-style-number>
      <text:list-level-style-number style:num-format="a" text:style-name="List4Level1" style:num-suffix="." text:level="2">
        <style:list-level-properties text:space-before="1.822cm" text:min-label-width="0.635cm" fo:text-align="start" text:list-level-position-and-space-mode="label-alignment">
          <style:list-level-label-alignment text:label-followed-by="listtab" fo:margin-left="2.457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727cm" text:min-label-distance="0.318cm" fo:text-align="end" text:list-level-position-and-space-mode="label-alignment">
          <style:list-level-label-alignment text:label-followed-by="listtab" fo:margin-left="3.727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4.362cm" text:min-label-width="0.635cm" fo:text-align="start" text:list-level-position-and-space-mode="label-alignment">
          <style:list-level-label-alignment text:label-followed-by="listtab" fo:margin-left="4.997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632cm" text:min-label-width="0.635cm" fo:text-align="start" text:list-level-position-and-space-mode="label-alignment">
          <style:list-level-label-alignment text:label-followed-by="listtab" fo:margin-left="6.267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7.537cm" text:min-label-distance="0.318cm" fo:text-align="end" text:list-level-position-and-space-mode="label-alignment">
          <style:list-level-label-alignment text:label-followed-by="listtab" fo:margin-left="7.537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8.172cm" text:min-label-width="0.635cm" fo:text-align="start" text:list-level-position-and-space-mode="label-alignment">
          <style:list-level-label-alignment text:label-followed-by="listtab" fo:margin-left="8.807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9.442cm" text:min-label-width="0.635cm" fo:text-align="start" text:list-level-position-and-space-mode="label-alignment">
          <style:list-level-label-alignment text:label-followed-by="listtab" fo:margin-left="10.077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1.347cm" text:min-label-distance="0.318cm" fo:text-align="end" text:list-level-position-and-space-mode="label-alignment">
          <style:list-level-label-alignment text:label-followed-by="listtab" fo:margin-left="11.347cm" fo:text-indent="-0.318cm"/>
        </style:list-level-properties>
      </text:list-level-style-number>
    </text:list-style>
    <style:style style:name="List5Level0" style:family="text">
      <style:text-properties fo:font-weight="bold" style:font-weight-asian="bold" style:font-weight-complex="bold"/>
    </style:style>
    <text:list-style style:name="LS5">
      <text:list-level-style-number style:num-format="A" text:style-name="List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bold" style:font-weight-asian="bold" style:font-weight-complex="bold"/>
      </text:list-level-style-number>
      <text:list-level-style-number style:num-format="a" text:style-name="List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6">
      <text:list-level-style-number style:num-format="i" text:style-name="List6Level0" style:num-suffix="." text:level="1">
        <style:list-level-properties text:space-before="0.552cm" text:min-label-width="1.27cm" fo:text-align="start" text:list-level-position-and-space-mode="label-alignment">
          <style:list-level-label-alignment text:label-followed-by="listtab" fo:margin-left="1.822cm" fo:text-indent="-1.27cm"/>
        </style:list-level-properties>
      </text:list-level-style-number>
      <text:list-level-style-number style:num-format="a" text:style-name="List6Level1" style:num-suffix="." text:level="2">
        <style:list-level-properties text:space-before="1.822cm" text:min-label-width="0.635cm" fo:text-align="start" text:list-level-position-and-space-mode="label-alignment">
          <style:list-level-label-alignment text:label-followed-by="listtab" fo:margin-left="2.457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3.727cm" text:min-label-distance="0.318cm" fo:text-align="end" text:list-level-position-and-space-mode="label-alignment">
          <style:list-level-label-alignment text:label-followed-by="listtab" fo:margin-left="3.727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4.362cm" text:min-label-width="0.635cm" fo:text-align="start" text:list-level-position-and-space-mode="label-alignment">
          <style:list-level-label-alignment text:label-followed-by="listtab" fo:margin-left="4.997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5.632cm" text:min-label-width="0.635cm" fo:text-align="start" text:list-level-position-and-space-mode="label-alignment">
          <style:list-level-label-alignment text:label-followed-by="listtab" fo:margin-left="6.267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7.537cm" text:min-label-distance="0.318cm" fo:text-align="end" text:list-level-position-and-space-mode="label-alignment">
          <style:list-level-label-alignment text:label-followed-by="listtab" fo:margin-left="7.537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8.172cm" text:min-label-width="0.635cm" fo:text-align="start" text:list-level-position-and-space-mode="label-alignment">
          <style:list-level-label-alignment text:label-followed-by="listtab" fo:margin-left="8.807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9.442cm" text:min-label-width="0.635cm" fo:text-align="start" text:list-level-position-and-space-mode="label-alignment">
          <style:list-level-label-alignment text:label-followed-by="listtab" fo:margin-left="10.077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1.347cm" text:min-label-distance="0.318cm" fo:text-align="end" text:list-level-position-and-space-mode="label-alignment">
          <style:list-level-label-alignment text:label-followed-by="listtab" fo:margin-left="11.347cm" fo:text-indent="-0.318cm"/>
        </style:list-level-properties>
      </text:list-level-style-number>
    </text:list-style>
    <text:list-style style:name="LS7">
      <text:list-level-style-number style:num-format="i" text:style-name="List7Level0" style:num-suffix="." text:level="1">
        <style:list-level-properties text:space-before="0.552cm" text:min-label-width="1.27cm" fo:text-align="start" text:list-level-position-and-space-mode="label-alignment">
          <style:list-level-label-alignment text:label-followed-by="listtab" fo:margin-left="1.822cm" fo:text-indent="-1.27cm"/>
        </style:list-level-properties>
      </text:list-level-style-number>
      <text:list-level-style-number style:num-format="a" text:style-name="List7Level1" style:num-suffix="." text:level="2">
        <style:list-level-properties text:space-before="1.822cm" text:min-label-width="0.635cm" fo:text-align="start" text:list-level-position-and-space-mode="label-alignment">
          <style:list-level-label-alignment text:label-followed-by="listtab" fo:margin-left="2.457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727cm" text:min-label-distance="0.318cm" fo:text-align="end" text:list-level-position-and-space-mode="label-alignment">
          <style:list-level-label-alignment text:label-followed-by="listtab" fo:margin-left="3.727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4.362cm" text:min-label-width="0.635cm" fo:text-align="start" text:list-level-position-and-space-mode="label-alignment">
          <style:list-level-label-alignment text:label-followed-by="listtab" fo:margin-left="4.997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632cm" text:min-label-width="0.635cm" fo:text-align="start" text:list-level-position-and-space-mode="label-alignment">
          <style:list-level-label-alignment text:label-followed-by="listtab" fo:margin-left="6.267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7.537cm" text:min-label-distance="0.318cm" fo:text-align="end" text:list-level-position-and-space-mode="label-alignment">
          <style:list-level-label-alignment text:label-followed-by="listtab" fo:margin-left="7.537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8.172cm" text:min-label-width="0.635cm" fo:text-align="start" text:list-level-position-and-space-mode="label-alignment">
          <style:list-level-label-alignment text:label-followed-by="listtab" fo:margin-left="8.807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9.442cm" text:min-label-width="0.635cm" fo:text-align="start" text:list-level-position-and-space-mode="label-alignment">
          <style:list-level-label-alignment text:label-followed-by="listtab" fo:margin-left="10.077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1.347cm" text:min-label-distance="0.318cm" fo:text-align="end" text:list-level-position-and-space-mode="label-alignment">
          <style:list-level-label-alignment text:label-followed-by="listtab" fo:margin-left="11.347cm" fo:text-indent="-0.318cm"/>
        </style:list-level-properties>
      </text:list-level-style-number>
    </text:list-style>
    <text:list-style style:name="LS8">
      <text:list-level-style-number style:num-format="i" text:style-name="List8Level0" style:num-suffix="." text:level="1">
        <style:list-level-properties text:space-before="0.552cm" text:min-label-width="1.27cm" fo:text-align="start" text:list-level-position-and-space-mode="label-alignment">
          <style:list-level-label-alignment text:label-followed-by="listtab" fo:margin-left="1.822cm" fo:text-indent="-1.27cm"/>
        </style:list-level-properties>
      </text:list-level-style-number>
      <text:list-level-style-number style:num-format="a" text:style-name="List8Level1" style:num-suffix="." text:level="2">
        <style:list-level-properties text:space-before="1.822cm" text:min-label-width="0.635cm" fo:text-align="start" text:list-level-position-and-space-mode="label-alignment">
          <style:list-level-label-alignment text:label-followed-by="listtab" fo:margin-left="2.457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3.727cm" text:min-label-distance="0.318cm" fo:text-align="end" text:list-level-position-and-space-mode="label-alignment">
          <style:list-level-label-alignment text:label-followed-by="listtab" fo:margin-left="3.727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4.362cm" text:min-label-width="0.635cm" fo:text-align="start" text:list-level-position-and-space-mode="label-alignment">
          <style:list-level-label-alignment text:label-followed-by="listtab" fo:margin-left="4.997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632cm" text:min-label-width="0.635cm" fo:text-align="start" text:list-level-position-and-space-mode="label-alignment">
          <style:list-level-label-alignment text:label-followed-by="listtab" fo:margin-left="6.267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7.537cm" text:min-label-distance="0.318cm" fo:text-align="end" text:list-level-position-and-space-mode="label-alignment">
          <style:list-level-label-alignment text:label-followed-by="listtab" fo:margin-left="7.537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8.172cm" text:min-label-width="0.635cm" fo:text-align="start" text:list-level-position-and-space-mode="label-alignment">
          <style:list-level-label-alignment text:label-followed-by="listtab" fo:margin-left="8.807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9.442cm" text:min-label-width="0.635cm" fo:text-align="start" text:list-level-position-and-space-mode="label-alignment">
          <style:list-level-label-alignment text:label-followed-by="listtab" fo:margin-left="10.077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1.347cm" text:min-label-distance="0.318cm" fo:text-align="end" text:list-level-position-and-space-mode="label-alignment">
          <style:list-level-label-alignment text:label-followed-by="listtab" fo:margin-left="11.347cm" fo:text-indent="-0.318cm"/>
        </style:list-level-properties>
      </text:list-level-style-number>
    </text:list-style>
    <text:list-style style:name="LS9">
      <text:list-level-style-number style:num-format="i" text:style-name="List9Level0" style:num-suffix="." text:level="1">
        <style:list-level-properties text:space-before="0.552cm" text:min-label-width="1.27cm" fo:text-align="start" text:list-level-position-and-space-mode="label-alignment">
          <style:list-level-label-alignment text:label-followed-by="listtab" fo:margin-left="1.822cm" fo:text-indent="-1.27cm"/>
        </style:list-level-properties>
      </text:list-level-style-number>
      <text:list-level-style-number style:num-format="a" text:style-name="List9Level1" style:num-suffix="." text:level="2">
        <style:list-level-properties text:space-before="1.822cm" text:min-label-width="0.635cm" fo:text-align="start" text:list-level-position-and-space-mode="label-alignment">
          <style:list-level-label-alignment text:label-followed-by="listtab" fo:margin-left="2.457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3.727cm" text:min-label-distance="0.318cm" fo:text-align="end" text:list-level-position-and-space-mode="label-alignment">
          <style:list-level-label-alignment text:label-followed-by="listtab" fo:margin-left="3.727cm" fo:text-indent="-0.318cm"/>
        </style:list-level-properties>
      </text:list-level-style-number>
      <text:list-level-style-number style:num-format="1" text:style-name="List9Level3" style:num-suffix="." text:level="4">
        <style:list-level-properties text:space-before="4.362cm" text:min-label-width="0.635cm" fo:text-align="start" text:list-level-position-and-space-mode="label-alignment">
          <style:list-level-label-alignment text:label-followed-by="listtab" fo:margin-left="4.997cm" fo:text-indent="-0.635cm"/>
        </style:list-level-properties>
      </text:list-level-style-number>
      <text:list-level-style-number style:num-format="a" text:style-name="List9Level4" style:num-suffix="." text:level="5">
        <style:list-level-properties text:space-before="5.632cm" text:min-label-width="0.635cm" fo:text-align="start" text:list-level-position-and-space-mode="label-alignment">
          <style:list-level-label-alignment text:label-followed-by="listtab" fo:margin-left="6.267cm" fo:text-indent="-0.635cm"/>
        </style:list-level-properties>
      </text:list-level-style-number>
      <text:list-level-style-number style:num-format="i" text:style-name="List9Level5" style:num-suffix="." text:level="6">
        <style:list-level-properties text:min-label-width="7.537cm" text:min-label-distance="0.318cm" fo:text-align="end" text:list-level-position-and-space-mode="label-alignment">
          <style:list-level-label-alignment text:label-followed-by="listtab" fo:margin-left="7.537cm" fo:text-indent="-0.318cm"/>
        </style:list-level-properties>
      </text:list-level-style-number>
      <text:list-level-style-number style:num-format="1" text:style-name="List9Level6" style:num-suffix="." text:level="7">
        <style:list-level-properties text:space-before="8.172cm" text:min-label-width="0.635cm" fo:text-align="start" text:list-level-position-and-space-mode="label-alignment">
          <style:list-level-label-alignment text:label-followed-by="listtab" fo:margin-left="8.807cm" fo:text-indent="-0.635cm"/>
        </style:list-level-properties>
      </text:list-level-style-number>
      <text:list-level-style-number style:num-format="a" text:style-name="List9Level7" style:num-suffix="." text:level="8">
        <style:list-level-properties text:space-before="9.442cm" text:min-label-width="0.635cm" fo:text-align="start" text:list-level-position-and-space-mode="label-alignment">
          <style:list-level-label-alignment text:label-followed-by="listtab" fo:margin-left="10.077cm" fo:text-indent="-0.635cm"/>
        </style:list-level-properties>
      </text:list-level-style-number>
      <text:list-level-style-number style:num-format="i" text:style-name="List9Level8" style:num-suffix="." text:level="9">
        <style:list-level-properties text:min-label-width="11.347cm" text:min-label-distance="0.318cm" fo:text-align="end" text:list-level-position-and-space-mode="label-alignment">
          <style:list-level-label-alignment text:label-followed-by="listtab" fo:margin-left="11.347cm" fo:text-indent="-0.318cm"/>
        </style:list-level-properties>
      </text:list-level-style-number>
    </text:list-style>
    <text:list-style style:name="LS10">
      <text:list-level-style-number style:num-format="i" text:style-name="List10Level0" style:num-suffix="." text:level="1">
        <style:list-level-properties text:space-before="0.554cm" text:min-label-width="1.27cm" fo:text-align="start" text:list-level-position-and-space-mode="label-alignment">
          <style:list-level-label-alignment text:label-followed-by="listtab" fo:margin-left="1.824cm" fo:text-indent="-1.27cm"/>
        </style:list-level-properties>
      </text:list-level-style-number>
      <text:list-level-style-number style:num-format="a" text:style-name="List10Level1" style:num-suffix="." text:level="2">
        <style:list-level-properties text:space-before="1.824cm" text:min-label-width="0.635cm" fo:text-align="start" text:list-level-position-and-space-mode="label-alignment">
          <style:list-level-label-alignment text:label-followed-by="listtab" fo:margin-left="2.459cm" fo:text-indent="-0.635cm"/>
        </style:list-level-properties>
      </text:list-level-style-number>
      <text:list-level-style-number style:num-format="i" text:style-name="List10Level2" style:num-suffix="." text:level="3">
        <style:list-level-properties text:min-label-width="3.729cm" text:min-label-distance="0.318cm" fo:text-align="end" text:list-level-position-and-space-mode="label-alignment">
          <style:list-level-label-alignment text:label-followed-by="listtab" fo:margin-left="3.729cm" fo:text-indent="-0.318cm"/>
        </style:list-level-properties>
      </text:list-level-style-number>
      <text:list-level-style-number style:num-format="1" text:style-name="List10Level3" style:num-suffix="." text:level="4">
        <style:list-level-properties text:space-before="4.364cm" text:min-label-width="0.635cm" fo:text-align="start" text:list-level-position-and-space-mode="label-alignment">
          <style:list-level-label-alignment text:label-followed-by="listtab" fo:margin-left="4.999cm" fo:text-indent="-0.635cm"/>
        </style:list-level-properties>
      </text:list-level-style-number>
      <text:list-level-style-number style:num-format="a" text:style-name="List10Level4" style:num-suffix="." text:level="5">
        <style:list-level-properties text:space-before="5.634cm" text:min-label-width="0.635cm" fo:text-align="start" text:list-level-position-and-space-mode="label-alignment">
          <style:list-level-label-alignment text:label-followed-by="listtab" fo:margin-left="6.269cm" fo:text-indent="-0.635cm"/>
        </style:list-level-properties>
      </text:list-level-style-number>
      <text:list-level-style-number style:num-format="i" text:style-name="List10Level5" style:num-suffix="." text:level="6">
        <style:list-level-properties text:min-label-width="7.539cm" text:min-label-distance="0.318cm" fo:text-align="end" text:list-level-position-and-space-mode="label-alignment">
          <style:list-level-label-alignment text:label-followed-by="listtab" fo:margin-left="7.539cm" fo:text-indent="-0.318cm"/>
        </style:list-level-properties>
      </text:list-level-style-number>
      <text:list-level-style-number style:num-format="1" text:style-name="List10Level6" style:num-suffix="." text:level="7">
        <style:list-level-properties text:space-before="8.174cm" text:min-label-width="0.635cm" fo:text-align="start" text:list-level-position-and-space-mode="label-alignment">
          <style:list-level-label-alignment text:label-followed-by="listtab" fo:margin-left="8.809cm" fo:text-indent="-0.635cm"/>
        </style:list-level-properties>
      </text:list-level-style-number>
      <text:list-level-style-number style:num-format="a" text:style-name="List10Level7" style:num-suffix="." text:level="8">
        <style:list-level-properties text:space-before="9.444cm" text:min-label-width="0.635cm" fo:text-align="start" text:list-level-position-and-space-mode="label-alignment">
          <style:list-level-label-alignment text:label-followed-by="listtab" fo:margin-left="10.079cm" fo:text-indent="-0.635cm"/>
        </style:list-level-properties>
      </text:list-level-style-number>
      <text:list-level-style-number style:num-format="i" text:style-name="List10Level8" style:num-suffix="." text:level="9">
        <style:list-level-properties text:min-label-width="11.349cm" text:min-label-distance="0.318cm" fo:text-align="end" text:list-level-position-and-space-mode="label-alignment">
          <style:list-level-label-alignment text:label-followed-by="listtab" fo:margin-left="11.349cm" fo:text-indent="-0.318cm"/>
        </style:list-level-properties>
      </text:list-level-style-number>
    </text:list-style>
    <text:list-style style:name="LS11">
      <text:list-level-style-number style:num-format="i" text:style-name="List11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2">
      <text:list-level-style-number style:num-format="i" text:style-name="List12Level0" style:num-suffix=".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a" text:style-name="List1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3">
      <text:list-level-style-number style:num-format="i" text:style-name="List13Level0" style:num-suffix="." text:level="1">
        <style:list-level-properties text:space-before="0.552cm" text:min-label-width="1.27cm" fo:text-align="start" text:list-level-position-and-space-mode="label-alignment">
          <style:list-level-label-alignment text:label-followed-by="listtab" fo:margin-left="1.822cm" fo:text-indent="-1.27cm"/>
        </style:list-level-properties>
      </text:list-level-style-number>
      <text:list-level-style-number style:num-format="a" text:style-name="List1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4Level0" style:family="text">
      <style:text-properties fo:font-weight="bold" style:font-weight-asian="bold" style:font-weight-complex="normal"/>
    </style:style>
    <text:list-style style:name="LS14">
      <text:list-level-style-number style:num-format="A" text:style-name="List1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bold" style:font-weight-asian="bold" style:font-weight-complex="normal"/>
      </text:list-level-style-number>
      <text:list-level-style-number style:num-format="a" text:style-name="List1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5Level0" style:family="text">
      <style:text-properties fo:font-weight="normal" style:font-weight-asian="normal" style:font-weight-complex="normal"/>
    </style:style>
    <text:list-style style:name="LS15">
      <text:list-level-style-number style:num-format="1" text:style-name="List1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a" text:style-name="List1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6Level0" style:family="text">
      <style:text-properties fo:font-weight="normal" style:font-weight-asian="normal" style:font-weight-complex="normal"/>
    </style:style>
    <text:list-style style:name="LS16">
      <text:list-level-style-number style:num-format="1" text:style-name="List16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a" text:style-name="List1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8">
      <text:list-level-style-number style:num-format="1" text:style-name="List1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9">
      <text:list-level-style-number style:num-format="i" text:style-name="List19Level0" style:num-suffix="." text:level="1">
        <style:list-level-properties text:space-before="0.75cm" text:min-label-width="1.27cm" fo:text-align="start" text:list-level-position-and-space-mode="label-alignment">
          <style:list-level-label-alignment text:label-followed-by="listtab" fo:margin-left="2.02cm" fo:text-indent="-1.27cm"/>
        </style:list-level-properties>
      </text:list-level-style-number>
      <text:list-level-style-number style:num-format="a" text:style-name="List1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0Level0" style:family="text">
      <style:text-properties fo:font-weight="bold" style:font-weight-asian="bold" style:font-weight-complex="bold"/>
    </style:style>
    <text:list-style style:name="LS20">
      <text:list-level-style-number style:num-format="A" text:start-value="3" text:style-name="List2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bold" style:font-weight-asian="bold" style:font-weight-complex="bold"/>
      </text:list-level-style-number>
      <text:list-level-style-number style:num-format="a" text:style-name="List2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1">
      <text:list-level-style-number style:num-format="i" text:style-name="List21Level0" style:num-suffix="." text:level="1">
        <style:list-level-properties text:space-before="0.75cm" text:min-label-width="1.27cm" fo:text-align="start" text:list-level-position-and-space-mode="label-alignment">
          <style:list-level-label-alignment text:label-followed-by="listtab" fo:margin-left="2.02cm" fo:text-indent="-1.27cm"/>
        </style:list-level-properties>
      </text:list-level-style-number>
      <text:list-level-style-number style:num-format="a" text:style-name="List2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2">
      <text:list-level-style-number style:num-format="i" text:style-name="List22Level0" style:num-suffix=")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a" text:style-name="List2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3Level0" style:family="text">
      <style:text-properties fo:color="#000000"/>
    </style:style>
    <text:list-style style:name="LS23">
      <text:list-level-style-number style:num-format="i" text:style-name="List23Level0" style:num-suffix=")" text:level="1">
        <style:list-level-properties text:space-before="0.425cm" text:min-label-width="1.27cm" fo:text-align="start" text:list-level-position-and-space-mode="label-alignment">
          <style:list-level-label-alignment text:label-followed-by="listtab" fo:margin-left="1.695cm" fo:text-indent="-1.27cm"/>
        </style:list-level-properties>
        <style:text-properties fo:color="#000000"/>
      </text:list-level-style-number>
      <text:list-level-style-number style:num-format="a" text:style-name="List23Level1" style:num-suffix="." text:level="2">
        <style:list-level-properties text:space-before="1.695cm" text:min-label-width="0.635cm" fo:text-align="start" text:list-level-position-and-space-mode="label-alignment">
          <style:list-level-label-alignment text:label-followed-by="listtab" fo:margin-left="2.33cm" fo:text-indent="-0.635cm"/>
        </style:list-level-properties>
      </text:list-level-style-number>
      <text:list-level-style-number style:num-format="i" text:style-name="List23Level2" style:num-suffix="." text:level="3">
        <style:list-level-properties text:min-label-width="3.6cm" text:min-label-distance="0.318cm" fo:text-align="end" text:list-level-position-and-space-mode="label-alignment">
          <style:list-level-label-alignment text:label-followed-by="listtab" fo:margin-left="3.6cm" fo:text-indent="-0.318cm"/>
        </style:list-level-properties>
      </text:list-level-style-number>
      <text:list-level-style-number style:num-format="1" text:style-name="List23Level3" style:num-suffix="." text:level="4">
        <style:list-level-properties text:space-before="4.235cm" text:min-label-width="0.635cm" fo:text-align="start" text:list-level-position-and-space-mode="label-alignment">
          <style:list-level-label-alignment text:label-followed-by="listtab" fo:margin-left="4.87cm" fo:text-indent="-0.635cm"/>
        </style:list-level-properties>
      </text:list-level-style-number>
      <text:list-level-style-number style:num-format="a" text:style-name="List23Level4" style:num-suffix="." text:level="5">
        <style:list-level-properties text:space-before="5.505cm" text:min-label-width="0.635cm" fo:text-align="start" text:list-level-position-and-space-mode="label-alignment">
          <style:list-level-label-alignment text:label-followed-by="listtab" fo:margin-left="6.14cm" fo:text-indent="-0.635cm"/>
        </style:list-level-properties>
      </text:list-level-style-number>
      <text:list-level-style-number style:num-format="i" text:style-name="List23Level5" style:num-suffix="." text:level="6">
        <style:list-level-properties text:min-label-width="7.41cm" text:min-label-distance="0.318cm" fo:text-align="end" text:list-level-position-and-space-mode="label-alignment">
          <style:list-level-label-alignment text:label-followed-by="listtab" fo:margin-left="7.41cm" fo:text-indent="-0.318cm"/>
        </style:list-level-properties>
      </text:list-level-style-number>
      <text:list-level-style-number style:num-format="1" text:style-name="List23Level6" style:num-suffix="." text:level="7">
        <style:list-level-properties text:space-before="8.045cm" text:min-label-width="0.635cm" fo:text-align="start" text:list-level-position-and-space-mode="label-alignment">
          <style:list-level-label-alignment text:label-followed-by="listtab" fo:margin-left="8.68cm" fo:text-indent="-0.635cm"/>
        </style:list-level-properties>
      </text:list-level-style-number>
      <text:list-level-style-number style:num-format="a" text:style-name="List23Level7" style:num-suffix="." text:level="8">
        <style:list-level-properties text:space-before="9.315cm" text:min-label-width="0.635cm" fo:text-align="start" text:list-level-position-and-space-mode="label-alignment">
          <style:list-level-label-alignment text:label-followed-by="listtab" fo:margin-left="9.95cm" fo:text-indent="-0.635cm"/>
        </style:list-level-properties>
      </text:list-level-style-number>
      <text:list-level-style-number style:num-format="i" text:style-name="List23Level8" style:num-suffix="." text:level="9">
        <style:list-level-properties text:min-label-width="11.22cm" text:min-label-distance="0.318cm" fo:text-align="end" text:list-level-position-and-space-mode="label-alignment">
          <style:list-level-label-alignment text:label-followed-by="listtab" fo:margin-left="11.22cm" fo:text-indent="-0.318cm"/>
        </style:list-level-properties>
      </text:list-level-style-number>
    </text:list-style>
    <style:style style:name="List24Level0" style:family="text">
      <style:text-properties fo:color="#000000"/>
    </style:style>
    <text:list-style style:name="LS24">
      <text:list-level-style-number style:num-format="i" text:style-name="List24Level0" style:num-suffix=")" text:level="1">
        <style:list-level-properties text:space-before="-0.074cm" text:min-label-width="1.27cm" fo:text-align="start" text:list-level-position-and-space-mode="label-alignment">
          <style:list-level-label-alignment text:label-followed-by="listtab" fo:margin-left="1.196cm" fo:text-indent="-1.27cm"/>
        </style:list-level-properties>
        <style:text-properties fo:color="#000000"/>
      </text:list-level-style-number>
      <text:list-level-style-number style:num-format="a" text:style-name="List24Level1" style:num-suffix="." text:level="2">
        <style:list-level-properties text:space-before="1.196cm" text:min-label-width="0.635cm" fo:text-align="start" text:list-level-position-and-space-mode="label-alignment">
          <style:list-level-label-alignment text:label-followed-by="listtab" fo:margin-left="1.831cm" fo:text-indent="-0.635cm"/>
        </style:list-level-properties>
      </text:list-level-style-number>
      <text:list-level-style-number style:num-format="i" text:style-name="List24Level2" style:num-suffix="." text:level="3">
        <style:list-level-properties text:min-label-width="3.101cm" text:min-label-distance="0.318cm" fo:text-align="end" text:list-level-position-and-space-mode="label-alignment">
          <style:list-level-label-alignment text:label-followed-by="listtab" fo:margin-left="3.101cm" fo:text-indent="-0.318cm"/>
        </style:list-level-properties>
      </text:list-level-style-number>
      <text:list-level-style-number style:num-format="1" text:style-name="List24Level3" style:num-suffix="." text:level="4">
        <style:list-level-properties text:space-before="3.736cm" text:min-label-width="0.635cm" fo:text-align="start" text:list-level-position-and-space-mode="label-alignment">
          <style:list-level-label-alignment text:label-followed-by="listtab" fo:margin-left="4.371cm" fo:text-indent="-0.635cm"/>
        </style:list-level-properties>
      </text:list-level-style-number>
      <text:list-level-style-number style:num-format="a" text:style-name="List24Level4" style:num-suffix="." text:level="5">
        <style:list-level-properties text:space-before="5.006cm" text:min-label-width="0.635cm" fo:text-align="start" text:list-level-position-and-space-mode="label-alignment">
          <style:list-level-label-alignment text:label-followed-by="listtab" fo:margin-left="5.641cm" fo:text-indent="-0.635cm"/>
        </style:list-level-properties>
      </text:list-level-style-number>
      <text:list-level-style-number style:num-format="i" text:style-name="List24Level5" style:num-suffix="." text:level="6">
        <style:list-level-properties text:min-label-width="6.911cm" text:min-label-distance="0.318cm" fo:text-align="end" text:list-level-position-and-space-mode="label-alignment">
          <style:list-level-label-alignment text:label-followed-by="listtab" fo:margin-left="6.911cm" fo:text-indent="-0.318cm"/>
        </style:list-level-properties>
      </text:list-level-style-number>
      <text:list-level-style-number style:num-format="1" text:style-name="List24Level6" style:num-suffix="." text:level="7">
        <style:list-level-properties text:space-before="7.546cm" text:min-label-width="0.635cm" fo:text-align="start" text:list-level-position-and-space-mode="label-alignment">
          <style:list-level-label-alignment text:label-followed-by="listtab" fo:margin-left="8.181cm" fo:text-indent="-0.635cm"/>
        </style:list-level-properties>
      </text:list-level-style-number>
      <text:list-level-style-number style:num-format="a" text:style-name="List24Level7" style:num-suffix="." text:level="8">
        <style:list-level-properties text:space-before="8.816cm" text:min-label-width="0.635cm" fo:text-align="start" text:list-level-position-and-space-mode="label-alignment">
          <style:list-level-label-alignment text:label-followed-by="listtab" fo:margin-left="9.451cm" fo:text-indent="-0.635cm"/>
        </style:list-level-properties>
      </text:list-level-style-number>
      <text:list-level-style-number style:num-format="i" text:style-name="List24Level8" style:num-suffix="." text:level="9">
        <style:list-level-properties text:min-label-width="10.721cm" text:min-label-distance="0.318cm" fo:text-align="end" text:list-level-position-and-space-mode="label-alignment">
          <style:list-level-label-alignment text:label-followed-by="listtab" fo:margin-left="10.721cm" fo:text-indent="-0.318cm"/>
        </style:list-level-properties>
      </text:list-level-style-number>
    </text:list-style>
    <text:list-style style:name="LS25">
      <text:list-level-style-number style:num-format="i" text:style-name="List25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26">
      <text:list-level-style-number style:num-format="i" text:style-name="List26Level0" style:num-suffix=")" text:level="1">
        <style:list-level-properties text:space-before="0.942cm" text:min-label-width="0.635cm" fo:text-align="start" text:list-level-position-and-space-mode="label-alignment">
          <style:list-level-label-alignment text:label-followed-by="listtab" fo:margin-left="1.577cm" fo:text-indent="-0.635cm"/>
        </style:list-level-properties>
      </text:list-level-style-number>
      <text:list-level-style-number style:num-format="a" text:style-name="List26Level1" style:num-suffix="." text:level="2">
        <style:list-level-properties text:space-before="2.212cm" text:min-label-width="0.635cm" fo:text-align="start" text:list-level-position-and-space-mode="label-alignment">
          <style:list-level-label-alignment text:label-followed-by="listtab" fo:margin-left="2.847cm" fo:text-indent="-0.635cm"/>
        </style:list-level-properties>
      </text:list-level-style-number>
      <text:list-level-style-number style:num-format="i" text:style-name="List26Level2" style:num-suffix="." text:level="3">
        <style:list-level-properties text:min-label-width="4.117cm" text:min-label-distance="0.318cm" fo:text-align="end" text:list-level-position-and-space-mode="label-alignment">
          <style:list-level-label-alignment text:label-followed-by="listtab" fo:margin-left="4.117cm" fo:text-indent="-0.318cm"/>
        </style:list-level-properties>
      </text:list-level-style-number>
      <text:list-level-style-number style:num-format="1" text:style-name="List26Level3" style:num-suffix="." text:level="4">
        <style:list-level-properties text:space-before="4.752cm" text:min-label-width="0.635cm" fo:text-align="start" text:list-level-position-and-space-mode="label-alignment">
          <style:list-level-label-alignment text:label-followed-by="listtab" fo:margin-left="5.387cm" fo:text-indent="-0.635cm"/>
        </style:list-level-properties>
      </text:list-level-style-number>
      <text:list-level-style-number style:num-format="a" text:style-name="List26Level4" style:num-suffix="." text:level="5">
        <style:list-level-properties text:space-before="6.022cm" text:min-label-width="0.635cm" fo:text-align="start" text:list-level-position-and-space-mode="label-alignment">
          <style:list-level-label-alignment text:label-followed-by="listtab" fo:margin-left="6.657cm" fo:text-indent="-0.635cm"/>
        </style:list-level-properties>
      </text:list-level-style-number>
      <text:list-level-style-number style:num-format="i" text:style-name="List26Level5" style:num-suffix="." text:level="6">
        <style:list-level-properties text:min-label-width="7.927cm" text:min-label-distance="0.318cm" fo:text-align="end" text:list-level-position-and-space-mode="label-alignment">
          <style:list-level-label-alignment text:label-followed-by="listtab" fo:margin-left="7.927cm" fo:text-indent="-0.318cm"/>
        </style:list-level-properties>
      </text:list-level-style-number>
      <text:list-level-style-number style:num-format="1" text:style-name="List26Level6" style:num-suffix="." text:level="7">
        <style:list-level-properties text:space-before="8.562cm" text:min-label-width="0.635cm" fo:text-align="start" text:list-level-position-and-space-mode="label-alignment">
          <style:list-level-label-alignment text:label-followed-by="listtab" fo:margin-left="9.197cm" fo:text-indent="-0.635cm"/>
        </style:list-level-properties>
      </text:list-level-style-number>
      <text:list-level-style-number style:num-format="a" text:style-name="List26Level7" style:num-suffix="." text:level="8">
        <style:list-level-properties text:space-before="9.832cm" text:min-label-width="0.635cm" fo:text-align="start" text:list-level-position-and-space-mode="label-alignment">
          <style:list-level-label-alignment text:label-followed-by="listtab" fo:margin-left="10.467cm" fo:text-indent="-0.635cm"/>
        </style:list-level-properties>
      </text:list-level-style-number>
      <text:list-level-style-number style:num-format="i" text:style-name="List26Level8" style:num-suffix="." text:level="9">
        <style:list-level-properties text:min-label-width="11.737cm" text:min-label-distance="0.318cm" fo:text-align="end" text:list-level-position-and-space-mode="label-alignment">
          <style:list-level-label-alignment text:label-followed-by="listtab" fo:margin-left="11.737cm" fo:text-indent="-0.318cm"/>
        </style:list-level-properties>
      </text:list-level-style-number>
    </text:list-style>
    <style:style style:name="List27Level0" style:family="text">
      <style:text-properties fo:font-size="10pt" style:font-size-asian="10pt" style:font-size-complex="10pt"/>
    </style:style>
    <text:list-style style:name="LS27">
      <text:list-level-style-number style:num-format="i" text:style-name="List27Level0" style:num-suffix=")" text:level="1">
        <style:list-level-properties text:space-before="0.307cm" text:min-label-width="1.27cm" fo:text-align="start" text:list-level-position-and-space-mode="label-alignment">
          <style:list-level-label-alignment text:label-followed-by="listtab" fo:margin-left="1.577cm" fo:text-indent="-1.27cm"/>
        </style:list-level-properties>
        <style:text-properties fo:font-size="10pt" style:font-size-asian="10pt" style:font-size-complex="10pt"/>
      </text:list-level-style-number>
      <text:list-level-style-number style:num-format="a" text:style-name="List27Level1" style:num-suffix="." text:level="2">
        <style:list-level-properties text:space-before="1.577cm" text:min-label-width="0.635cm" fo:text-align="start" text:list-level-position-and-space-mode="label-alignment">
          <style:list-level-label-alignment text:label-followed-by="listtab" fo:margin-left="2.212cm" fo:text-indent="-0.635cm"/>
        </style:list-level-properties>
      </text:list-level-style-number>
      <text:list-level-style-number style:num-format="i" text:style-name="List27Level2" style:num-suffix="." text:level="3">
        <style:list-level-properties text:min-label-width="3.482cm" text:min-label-distance="0.318cm" fo:text-align="end" text:list-level-position-and-space-mode="label-alignment">
          <style:list-level-label-alignment text:label-followed-by="listtab" fo:margin-left="3.482cm" fo:text-indent="-0.318cm"/>
        </style:list-level-properties>
      </text:list-level-style-number>
      <text:list-level-style-number style:num-format="1" text:style-name="List27Level3" style:num-suffix="." text:level="4">
        <style:list-level-properties text:space-before="4.117cm" text:min-label-width="0.635cm" fo:text-align="start" text:list-level-position-and-space-mode="label-alignment">
          <style:list-level-label-alignment text:label-followed-by="listtab" fo:margin-left="4.752cm" fo:text-indent="-0.635cm"/>
        </style:list-level-properties>
      </text:list-level-style-number>
      <text:list-level-style-number style:num-format="a" text:style-name="List27Level4" style:num-suffix="." text:level="5">
        <style:list-level-properties text:space-before="5.387cm" text:min-label-width="0.635cm" fo:text-align="start" text:list-level-position-and-space-mode="label-alignment">
          <style:list-level-label-alignment text:label-followed-by="listtab" fo:margin-left="6.022cm" fo:text-indent="-0.635cm"/>
        </style:list-level-properties>
      </text:list-level-style-number>
      <text:list-level-style-number style:num-format="i" text:style-name="List27Level5" style:num-suffix="." text:level="6">
        <style:list-level-properties text:min-label-width="7.292cm" text:min-label-distance="0.318cm" fo:text-align="end" text:list-level-position-and-space-mode="label-alignment">
          <style:list-level-label-alignment text:label-followed-by="listtab" fo:margin-left="7.292cm" fo:text-indent="-0.318cm"/>
        </style:list-level-properties>
      </text:list-level-style-number>
      <text:list-level-style-number style:num-format="1" text:style-name="List27Level6" style:num-suffix="." text:level="7">
        <style:list-level-properties text:space-before="7.927cm" text:min-label-width="0.635cm" fo:text-align="start" text:list-level-position-and-space-mode="label-alignment">
          <style:list-level-label-alignment text:label-followed-by="listtab" fo:margin-left="8.562cm" fo:text-indent="-0.635cm"/>
        </style:list-level-properties>
      </text:list-level-style-number>
      <text:list-level-style-number style:num-format="a" text:style-name="List27Level7" style:num-suffix="." text:level="8">
        <style:list-level-properties text:space-before="9.197cm" text:min-label-width="0.635cm" fo:text-align="start" text:list-level-position-and-space-mode="label-alignment">
          <style:list-level-label-alignment text:label-followed-by="listtab" fo:margin-left="9.832cm" fo:text-indent="-0.635cm"/>
        </style:list-level-properties>
      </text:list-level-style-number>
      <text:list-level-style-number style:num-format="i" text:style-name="List27Level8" style:num-suffix="." text:level="9">
        <style:list-level-properties text:min-label-width="11.102cm" text:min-label-distance="0.318cm" fo:text-align="end" text:list-level-position-and-space-mode="label-alignment">
          <style:list-level-label-alignment text:label-followed-by="listtab" fo:margin-left="11.102cm" fo:text-indent="-0.318cm"/>
        </style:list-level-properties>
      </text:list-level-style-number>
    </text:list-style>
    <text:list-style style:name="LS28">
      <text:list-level-style-number style:num-format="1" text:style-name="List28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9Level0" style:family="text">
      <style:text-properties style:font-name="Symbo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" text:style-name="List2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0">
      <text:list-level-style-number style:num-format="1" text:style-name="List30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1Level0" style:family="text">
      <style:text-properties style:font-name="Symbol"/>
    </style:style>
    <style:style style:name="List31Level1" style:family="text">
      <style:text-properties style:font-name="Courier New" style:font-name-complex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text:list-style style:name="LS31">
      <text:list-level-style-bullet text:bullet-char="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2">
      <text:list-level-style-number style:num-format="1" text:style-name="List3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3">
      <text:list-level-style-number style:num-format="a" text:style-name="List33Level0" style:num-suffix=".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a" text:style-name="List33Level1" style:num-suffix=".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33Level2" style:num-suffix="." text:level="3">
        <style:list-level-properties text:min-label-width="4.445cm" text:min-label-distance="0.318cm" fo:text-align="end" text:list-level-position-and-space-mode="label-alignment">
          <style:list-level-label-alignment text:label-followed-by="listtab" fo:margin-left="4.445cm" fo:text-indent="-0.318cm"/>
        </style:list-level-properties>
      </text:list-level-style-number>
      <text:list-level-style-number style:num-format="1" text:style-name="List33Level3" style:num-suffix=".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a" text:style-name="List33Level4" style:num-suffix=".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</text:list-level-style-number>
      <text:list-level-style-number style:num-format="i" text:style-name="List33Level5" style:num-suffix="." text:level="6">
        <style:list-level-properties text:min-label-width="8.255cm" text:min-label-distance="0.318cm" fo:text-align="end" text:list-level-position-and-space-mode="label-alignment">
          <style:list-level-label-alignment text:label-followed-by="listtab" fo:margin-left="8.255cm" fo:text-indent="-0.318cm"/>
        </style:list-level-properties>
      </text:list-level-style-number>
      <text:list-level-style-number style:num-format="1" text:style-name="List33Level6" style:num-suffix=".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a" text:style-name="List33Level7" style:num-suffix=".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</text:list-level-style-number>
      <text:list-level-style-number style:num-format="i" text:style-name="List33Level8" style:num-suffix="." text:level="9">
        <style:list-level-properties text:min-label-width="12.065cm" text:min-label-distance="0.318cm" fo:text-align="end" text:list-level-position-and-space-mode="label-alignment">
          <style:list-level-label-alignment text:label-followed-by="listtab" fo:margin-left="12.065cm" fo:text-indent="-0.318cm"/>
        </style:list-level-properties>
      </text:list-level-style-number>
    </text:list-style>
    <text:list-style style:name="LS34">
      <text:list-level-style-number style:num-format="A" text:style-name="List3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4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4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4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5">
      <text:list-level-style-number style:num-format="A" text:style-name="List3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3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6Level0" style:family="text">
      <style:text-properties style:font-name="Symbol"/>
    </style:style>
    <style:style style:name="List36Level1" style:family="text">
      <style:text-properties style:font-name="Courier New" style:font-name-complex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 style:font-name-complex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 style:font-name-complex="Courier New"/>
    </style:style>
    <style:style style:name="List36Level8" style:family="text">
      <style:text-properties style:font-name="Wingdings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7">
      <text:list-level-style-number style:num-format="1" text:style-name="List37Level0" style:num-suffix="." text:level="1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37Level1" style:num-suffix="." text:level="2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37Level2" style:num-suffix="." text:level="3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37Level3" style:num-suffix="." text:level="4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37Level4" style:num-suffix="." text:level="5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37Level5" style:num-suffix="." text:level="6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37Level6" style:num-suffix="." text:level="7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37Level7" style:num-suffix="." text:level="8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  <text:list-level-style-number style:num-format="1" text:style-name="List37Level8" style:num-suffix="." text:level="9">
        <style:list-level-properties text:space-before="1.693cm" text:min-label-width="0.635cm" fo:text-align="start" text:list-level-position-and-space-mode="label-alignment">
          <style:list-level-label-alignment text:label-followed-by="listtab" fo:margin-left="2.328cm" fo:text-indent="-0.635cm"/>
        </style:list-level-properties>
      </text:list-level-style-number>
    </text:list-style>
    <style:style style:name="List38Level0" style:family="text">
      <style:text-properties style:font-name="Symbol" fo:font-size="10pt" style:font-size-asian="10pt"/>
    </style:style>
    <style:style style:name="List38Level1" style:family="text">
      <style:text-properties style:font-name="Courier New" fo:font-size="10pt" style:font-size-asian="10pt"/>
    </style:style>
    <style:style style:name="List38Level2" style:family="text">
      <style:text-properties style:font-name="Wingdings" fo:font-size="10pt" style:font-size-asian="10pt"/>
    </style:style>
    <style:style style:name="List38Level3" style:family="text">
      <style:text-properties style:font-name="Wingdings" fo:font-size="10pt" style:font-size-asian="10pt"/>
    </style:style>
    <style:style style:name="List38Level4" style:family="text">
      <style:text-properties style:font-name="Wingdings" fo:font-size="10pt" style:font-size-asian="10pt"/>
    </style:style>
    <style:style style:name="List38Level5" style:family="text">
      <style:text-properties style:font-name="Wingdings" fo:font-size="10pt" style:font-size-asian="10pt"/>
    </style:style>
    <style:style style:name="List38Level6" style:family="text">
      <style:text-properties style:font-name="Wingdings" fo:font-size="10pt" style:font-size-asian="10pt"/>
    </style:style>
    <style:style style:name="List38Level7" style:family="text">
      <style:text-properties style:font-name="Wingdings" fo:font-size="10pt" style:font-size-asian="10pt"/>
    </style:style>
    <style:style style:name="List38Level8" style:family="text">
      <style:text-properties style:font-name="Wingdings" fo:font-size="10pt" style:font-size-asian="10pt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9Level0" style:family="text">
      <style:text-properties style:font-name="Symbol" fo:font-size="10pt" style:font-size-asian="10pt"/>
    </style:style>
    <style:style style:name="List39Level1" style:family="text">
      <style:text-properties style:font-name="Courier New" fo:font-size="10pt" style:font-size-asian="10pt"/>
    </style:style>
    <style:style style:name="List39Level2" style:family="text">
      <style:text-properties style:font-name="Wingdings" fo:font-size="10pt" style:font-size-asian="10pt"/>
    </style:style>
    <style:style style:name="List39Level3" style:family="text">
      <style:text-properties style:font-name="Wingdings" fo:font-size="10pt" style:font-size-asian="10pt"/>
    </style:style>
    <style:style style:name="List39Level4" style:family="text">
      <style:text-properties style:font-name="Wingdings" fo:font-size="10pt" style:font-size-asian="10pt"/>
    </style:style>
    <style:style style:name="List39Level5" style:family="text">
      <style:text-properties style:font-name="Wingdings" fo:font-size="10pt" style:font-size-asian="10pt"/>
    </style:style>
    <style:style style:name="List39Level6" style:family="text">
      <style:text-properties style:font-name="Wingdings" fo:font-size="10pt" style:font-size-asian="10pt"/>
    </style:style>
    <style:style style:name="List39Level7" style:family="text">
      <style:text-properties style:font-name="Wingdings" fo:font-size="10pt" style:font-size-asian="10pt"/>
    </style:style>
    <style:style style:name="List39Level8" style:family="text">
      <style:text-properties style:font-name="Wingdings" fo:font-size="10pt" style:font-size-asian="10pt"/>
    </style:style>
    <text:list-style style:name="LS39">
      <text:list-level-style-bullet text:bullet-char="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0Level0" style:family="text">
      <style:text-properties style:font-name="Symbol" fo:font-size="10pt" style:font-size-asian="10pt"/>
    </style:style>
    <style:style style:name="List40Level1" style:family="text">
      <style:text-properties style:font-name="Courier New" fo:font-size="10pt" style:font-size-asian="10pt"/>
    </style:style>
    <style:style style:name="List40Level2" style:family="text">
      <style:text-properties style:font-name="Wingdings" fo:font-size="10pt" style:font-size-asian="10pt"/>
    </style:style>
    <style:style style:name="List40Level3" style:family="text">
      <style:text-properties style:font-name="Wingdings" fo:font-size="10pt" style:font-size-asian="10pt"/>
    </style:style>
    <style:style style:name="List40Level4" style:family="text">
      <style:text-properties style:font-name="Wingdings" fo:font-size="10pt" style:font-size-asian="10pt"/>
    </style:style>
    <style:style style:name="List40Level5" style:family="text">
      <style:text-properties style:font-name="Wingdings" fo:font-size="10pt" style:font-size-asian="10pt"/>
    </style:style>
    <style:style style:name="List40Level6" style:family="text">
      <style:text-properties style:font-name="Wingdings" fo:font-size="10pt" style:font-size-asian="10pt"/>
    </style:style>
    <style:style style:name="List40Level7" style:family="text">
      <style:text-properties style:font-name="Wingdings" fo:font-size="10pt" style:font-size-asian="10pt"/>
    </style:style>
    <style:style style:name="List40Level8" style:family="text">
      <style:text-properties style:font-name="Wingdings" fo:font-size="10pt" style:font-size-asian="10pt"/>
    </style:style>
    <text:list-style style:name="LS40">
      <text:list-level-style-bullet text:bullet-char="" text:style-name="List4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1Level0" style:family="text">
      <style:text-properties style:font-name="Symbol" fo:font-size="10pt" style:font-size-asian="10pt"/>
    </style:style>
    <style:style style:name="List41Level1" style:family="text">
      <style:text-properties style:font-name="Courier New" fo:font-size="10pt" style:font-size-asian="10pt"/>
    </style:style>
    <style:style style:name="List41Level2" style:family="text">
      <style:text-properties style:font-name="Wingdings" fo:font-size="10pt" style:font-size-asian="10pt"/>
    </style:style>
    <style:style style:name="List41Level3" style:family="text">
      <style:text-properties style:font-name="Wingdings" fo:font-size="10pt" style:font-size-asian="10pt"/>
    </style:style>
    <style:style style:name="List41Level4" style:family="text">
      <style:text-properties style:font-name="Wingdings" fo:font-size="10pt" style:font-size-asian="10pt"/>
    </style:style>
    <style:style style:name="List41Level5" style:family="text">
      <style:text-properties style:font-name="Wingdings" fo:font-size="10pt" style:font-size-asian="10pt"/>
    </style:style>
    <style:style style:name="List41Level6" style:family="text">
      <style:text-properties style:font-name="Wingdings" fo:font-size="10pt" style:font-size-asian="10pt"/>
    </style:style>
    <style:style style:name="List41Level7" style:family="text">
      <style:text-properties style:font-name="Wingdings" fo:font-size="10pt" style:font-size-asian="10pt"/>
    </style:style>
    <style:style style:name="List41Level8" style:family="text">
      <style:text-properties style:font-name="Wingdings" fo:font-size="10pt" style:font-size-asian="10pt"/>
    </style:style>
    <text:list-style style:name="LS41">
      <text:list-level-style-bullet text:bullet-char="" text:style-name="List4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2Level0" style:family="text">
      <style:text-properties style:font-name="Symbol" fo:font-size="10pt" style:font-size-asian="10pt"/>
    </style:style>
    <style:style style:name="List42Level1" style:family="text">
      <style:text-properties style:font-name="Courier New" fo:font-size="10pt" style:font-size-asian="10pt"/>
    </style:style>
    <style:style style:name="List42Level2" style:family="text">
      <style:text-properties style:font-name="Wingdings" fo:font-size="10pt" style:font-size-asian="10pt"/>
    </style:style>
    <style:style style:name="List42Level3" style:family="text">
      <style:text-properties style:font-name="Wingdings" fo:font-size="10pt" style:font-size-asian="10pt"/>
    </style:style>
    <style:style style:name="List42Level4" style:family="text">
      <style:text-properties style:font-name="Wingdings" fo:font-size="10pt" style:font-size-asian="10pt"/>
    </style:style>
    <style:style style:name="List42Level5" style:family="text">
      <style:text-properties style:font-name="Wingdings" fo:font-size="10pt" style:font-size-asian="10pt"/>
    </style:style>
    <style:style style:name="List42Level6" style:family="text">
      <style:text-properties style:font-name="Wingdings" fo:font-size="10pt" style:font-size-asian="10pt"/>
    </style:style>
    <style:style style:name="List42Level7" style:family="text">
      <style:text-properties style:font-name="Wingdings" fo:font-size="10pt" style:font-size-asian="10pt"/>
    </style:style>
    <style:style style:name="List42Level8" style:family="text">
      <style:text-properties style:font-name="Wingdings" fo:font-size="10pt" style:font-size-asian="10pt"/>
    </style:style>
    <text:list-style style:name="LS42">
      <text:list-level-style-bullet text:bullet-char="" text:style-name="List4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list-style style:name="LS43">
      <text:list-level-style-number style:num-format="1" text:style-name="List4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4Level0" style:family="text">
      <style:text-properties style:font-name="Symbol"/>
    </style:style>
    <style:style style:name="List44Level1" style:family="text">
      <style:text-properties style:font-name="Courier New" style:font-name-complex="Courier New"/>
    </style:style>
    <style:style style:name="List44Level2" style:family="text">
      <style:text-properties style:font-name="Wingdings"/>
    </style:style>
    <style:style style:name="List44Level3" style:family="text">
      <style:text-properties style:font-name="Symbol"/>
    </style:style>
    <style:style style:name="List44Level4" style:family="text">
      <style:text-properties style:font-name="Courier New" style:font-name-complex="Courier New"/>
    </style:style>
    <style:style style:name="List44Level5" style:family="text">
      <style:text-properties style:font-name="Wingdings"/>
    </style:style>
    <style:style style:name="List44Level6" style:family="text">
      <style:text-properties style:font-name="Symbol"/>
    </style:style>
    <style:style style:name="List44Level7" style:family="text">
      <style:text-properties style:font-name="Courier New" style:font-name-complex="Courier New"/>
    </style:style>
    <style:style style:name="List44Level8" style:family="text">
      <style:text-properties style:font-name="Wingdings"/>
    </style:style>
    <text:list-style style:name="LS44">
      <text:list-level-style-bullet text:bullet-char="" text:style-name="List4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5Level0" style:family="text">
      <style:text-properties fo:font-weight="normal" style:font-weight-asian="normal" style:font-weight-complex="normal"/>
    </style:style>
    <text:list-style style:name="LS45">
      <text:list-level-style-number style:num-format="1" text:style-name="List4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a" text:style-name="List4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1.251cm" fo:padding-left="0cm" fo:margin-left="2.54cm" fo:padding-right="0cm" fo:margin-right="2.54cm"/>
    </style:page-layout>
    <style:page-layout style:name="pm2">
      <style:page-layout-properties style:print-orientation="portrait" fo:page-width="21.001cm" fo:page-height="29.7cm" fo:padding-top="0cm" fo:margin-top="1.249cm" fo:padding-bottom="0cm" fo:margin-bottom="1.249cm" fo:padding-left="0cm" fo:margin-left="2.54cm" fo:padding-right="0cm" fo:margin-right="2.54cm"/>
      <style:header-style>
        <style:header-footer-properties fo:min-height="0.002cm" style:dynamic-spacing="true"/>
      </style:header-style>
      <style:footer-style>
        <style:header-footer-properties fo:min-height="0.002cm" style:dynamic-spacing="true"/>
      </style:footer-style>
    </style:page-layout>
    <style:style style:name="P1" style:family="paragraph" style:parent-style-name="Header" style:master-page-name="MasterPage1"/>
    <style:style style:name="FR1" style:family="graphic" style:parent-style-name="Head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P3" style:family="paragraph" style:parent-style-name="Footer"/>
    <style:style style:name="FR2" style:family="graphic" style:parent-style-name="Footer">
      <style:graphic-properties draw:stroke="none" draw:fill="none" draw:opacity="0%" style:background-transparency="100%" fo:border-top="none" fo:border-bottom="none" fo:padding-left="0.176cm" fo:border-left="none" fo:border-right="none" style:horizontal-pos="left" style:horizontal-rel="page-start-margin" style:vertical-pos="from-top" style:vertical-rel="paragraph" style:flow-with-text="false" style:wrap="parallel" style:run-through="foreground" fo:wrap-option="no-wrap" draw:auto-grow-height="true" draw:auto-grow-width="true"/>
    </style:style>
    <style:style style:name="P4" style:family="paragraph" style:parent-style-name="Normal"/>
    <style:style style:name="T4_1" style:family="text">
      <style:text-properties fo:color="#000000" style:font-name="Calibri" fo:font-size="10pt" style:font-name-asian="Calibri" style:font-size-asian="10pt" style:font-name-complex="Calibri" style:font-size-complex="10pt"/>
    </style:style>
  </office:automatic-styles>
  <office:master-styles>
    <style:master-page style:name="Standard" style:page-layout-name="pm1"/>
    <style:master-page style:name="MasterPage1" style:page-layout-name="pm2">
      <style:header>
        <text:p text:style-name="P1"><draw:frame svg:x="0cm" svg:y="0.002cm" svg:width="1.233cm" svg:height="1.233cm" draw:style-name="FR1" text:anchor-type="char" draw:z-index="4"><draw:text-box fo:min-height="1.233cm"><text:p text:style-name="P2"><text:span text:style-name="T2_1">OFFICIAL</text:span></text:p></draw:text-box><svg:desc>OFFICIAL</svg:desc></draw:frame></text:p>
      </style:header>
      <style:footer>
        <text:p text:style-name="P3"><draw:frame svg:x="0cm" svg:y="0.002cm" svg:width="1.233cm" svg:height="1.233cm" draw:style-name="FR2" text:anchor-type="char" draw:z-index="10"><draw:text-box fo:min-height="1.233cm"><text:p text:style-name="P4"><text:span text:style-name="T4_1">OFFICIAL</text:span></text:p></draw:text-box><svg:desc>OFFICIAL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nnual Review</dc:title>
    <meta:initial-creator>Sam Fell</meta:initial-creator>
    <meta:creation-date>2026-06-26T08:06:00</meta:creation-date>
    <dc:creator>Rajani A Khadka</dc:creator>
    <dc:date>2026-06-26T08:06:00</dc:date>
    <meta:editing-cycles>3</meta:editing-cycles>
    <meta:editing-duration>PT5M</meta:editing-duration>
    <meta:document-statistic meta:page-count="24" meta:paragraph-count="584" meta:row-count="2058" meta:word-count="13201" meta:character-count="92880" meta:non-whitespace-character-count="80263"/>
    <meta:user-defined meta:name="Business Document Type">Annual review</meta:user-defined>
    <meta:user-defined meta:name="ClassificationContentMarkingFooterFontProps">#000000,10,Calibri</meta:user-defined>
    <meta:user-defined meta:name="ClassificationContentMarkingFooterShapeIds">5,6,7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2,3,4</meta:user-defined>
    <meta:user-defined meta:name="ClassificationContentMarkingHeaderText">OFFICIAL</meta:user-defined>
    <meta:user-defined meta:name="ContentTypeId">0x010100A9E804AD2130B047BEB1B1355903FA59070007B556248F241E449ABC4690806B81E9</meta:user-defined>
    <meta:user-defined meta:name="docLang">en</meta:user-defined>
    <meta:user-defined meta:name="MediaServiceImageTags"/>
    <meta:user-defined meta:name="MSIP_Label_9e9cc48d-6fba-4c12-9882-137473def580_ActionId">d4919ea7-280d-4e60-8528-17827166ba9a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6-19T02:53:36Z</meta:user-defined>
    <meta:user-defined meta:name="MSIP_Label_9e9cc48d-6fba-4c12-9882-137473def580_SiteId">d3a2d0d3-7cc8-4f52-bbf9-85bd43d94279</meta:user-defined>
    <meta:user-defined meta:name="MSIP_Label_e4c996da-17fa-4fc5-8989-2758fb4cf86b_ActionId">919708a4-416e-499e-8edc-0000a189eb48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6-16T13:10:56Z</meta:user-defined>
    <meta:user-defined meta:name="MSIP_Label_e4c996da-17fa-4fc5-8989-2758fb4cf86b_SiteId">cdf709af-1a18-4c74-bd93-6d14a64d73b3</meta:user-defined>
  </office:meta>
</office:document-meta>
</file>