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style:font-name-complex="Arial" fo:font-weight="bold" style:font-weight-asian="bold"/>
    </style:style>
    <style:style style:name="P2" style:family="paragraph" style:parent-style-name="Normal">
      <style:text-properties fo:font-style="italic" style:font-style-asian="italic" style:font-name-complex="Arial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174cm"/>
    </style:style>
    <style:style style:name="Column2" style:family="table-column">
      <style:table-column-properties style:column-width="3.56cm"/>
    </style:style>
    <style:style style:name="Column3" style:family="table-column">
      <style:table-column-properties style:column-width="5.057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3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T9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P10" style:family="paragraph" style:parent-style-name="Normal">
      <style:text-properties style:font-name-complex="Arial" fo:font-weight="bold" style:font-weight-asian="bold"/>
    </style:style>
    <style:style style:name="P11" style:family="paragraph" style:parent-style-name="Normal"/>
    <style:style style:name="T11_1" style:family="text">
      <style:text-properties style:font-name-complex="Arial" fo:font-weight="bold" style:font-weight-asian="bold"/>
    </style:style>
    <style:style style:name="P12" style:family="paragraph" style:parent-style-name="Normal">
      <style:text-properties style:font-name-complex="Arial" fo:font-weight="bold" style:font-weight-asian="bold"/>
    </style:style>
    <style:style style:name="Table2" style:family="table">
      <style:table-properties table:align="left" style:width="17.791cm" fo:margin-left="0.19cm"/>
    </style:style>
    <style:style style:name="Column4" style:family="table-column">
      <style:table-column-properties style:column-width="3.433cm"/>
    </style:style>
    <style:style style:name="Column5" style:family="table-column">
      <style:table-column-properties style:column-width="2.263cm"/>
    </style:style>
    <style:style style:name="Column6" style:family="table-column">
      <style:table-column-properties style:column-width="2.263cm"/>
    </style:style>
    <style:style style:name="Column7" style:family="table-column">
      <style:table-column-properties style:column-width="2.263cm"/>
    </style:style>
    <style:style style:name="Column8" style:family="table-column">
      <style:table-column-properties style:column-width="2.263cm"/>
    </style:style>
    <style:style style:name="Column9" style:family="table-column">
      <style:table-column-properties style:column-width="2.263cm"/>
    </style:style>
    <style:style style:name="Column10" style:family="table-column">
      <style:table-column-properties style:column-width="1.014cm"/>
    </style:style>
    <style:style style:name="Column11" style:family="table-column">
      <style:table-column-properties style:column-width="1.014cm"/>
    </style:style>
    <style:style style:name="Column12" style:family="table-column">
      <style:table-column-properties style:column-width="1.014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T18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5" style:family="table-row"/>
    <style:style style:name="Cell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/>
    <style:style style:name="T2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926cm"/>
    </style:style>
    <style:style style:name="Cell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/>
    <style:style style:name="T3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2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3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3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P40" style:family="paragraph" style:parent-style-name="Normal">
      <style:text-properties style:font-name-complex="Arial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3" style:family="table-column">
      <style:table-column-properties style:column-width="5.9cm"/>
    </style:style>
    <style:style style:name="Column14" style:family="table-column">
      <style:table-column-properties style:column-width="11.89cm"/>
    </style:style>
    <style:style style:name="Row7" style:family="table-row"/>
    <style:style style:name="Cell3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/>
    <style:style style:name="T42_1" style:family="text"/>
    <style:style style:name="T42_2" style:family="text" style:parent-style-name="Internet_20_link">
      <style:text-properties fo:color="#1d70b8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43" style:family="paragraph" style:parent-style-name="Normal"/>
    <style:style style:name="T43_1" style:family="text"/>
    <style:style style:name="T43_2" style:family="text" style:parent-style-name="Internet_20_link">
      <style:text-properties fo:color="#003078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1.062cm"/>
    </style:style>
    <style:style style:name="Cell3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4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4_3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/>
    <style:style style:name="T45_2" style:family="text" style:parent-style-name="Internet_20_link">
      <style:text-properties fo:color="#003078" style:font-name="Arial" fo:font-size="12pt" style:font-name-asian="Arial" style:font-size-asian="12pt" style:font-name-complex="Arial" style:font-size-complex="12pt" fo:language="en" fo:language-asian="en" fo:language-complex="ar" fo:country="GB" fo:country-asian="US" fo:country-complex="SA" style:text-underline-style="solid" style:text-underline-color="font-color"/>
    </style:style>
    <style:style style:name="P46" style:family="paragraph" style:parent-style-name="Normal">
      <style:text-properties style:font-name-complex="Arial"/>
    </style:style>
    <style:style style:name="P47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47_1" style:family="text">
      <style:text-properties fo:font-style="normal" style:font-style-asian="normal" fo:font-size="12pt" style:font-size-asian="12pt" style:font-size-complex="12pt"/>
    </style:style>
    <style:style style:name="P48" style:family="paragraph" style:parent-style-name="Normal">
      <style:text-properties style:font-name-complex="Arial" fo:font-weight="bold" style:font-weight-asian="bold"/>
    </style:style>
    <style:style style:name="P49" style:family="paragraph" style:parent-style-name="List_20_Paragraph">
      <style:text-properties style:font-name-complex="Arial" fo:font-weight="bold" style:font-weight-asian="bold" style:font-weight-complex="bold"/>
    </style:style>
    <style:style style:name="T49_1" style:family="text">
      <style:text-properties style:font-name-complex="Arial" fo:font-weight="bold" style:font-weight-asian="bold" style:font-weight-complex="bold"/>
    </style:style>
    <style:style style:name="P50" style:family="paragraph" style:parent-style-name="Normal">
      <style:text-properties style:font-name-complex="Arial" style:font-weight-complex="bold"/>
    </style:style>
    <style:style style:name="P51" style:family="paragraph" style:parent-style-name="Normal"/>
    <style:style style:name="T51_1" style:family="text">
      <style:text-properties style:font-name-complex="Arial"/>
    </style:style>
    <style:style style:name="T51_2" style:family="text">
      <style:text-properties style:font-name-complex="Arial"/>
    </style:style>
    <style:style style:name="T51_3" style:family="text">
      <style:text-properties style:font-name-complex="Arial"/>
    </style:style>
    <style:style style:name="T51_4" style:family="text">
      <style:text-properties style:font-name-complex="Arial"/>
    </style:style>
    <style:style style:name="T51_5" style:family="text">
      <style:text-properties style:font-name-complex="Arial"/>
    </style:style>
    <style:style style:name="T51_6" style:family="text">
      <style:text-properties style:font-name-complex="Arial"/>
    </style:style>
    <style:style style:name="T51_7" style:family="text">
      <style:text-properties style:font-name-complex="Arial"/>
    </style:style>
    <style:style style:name="T51_8" style:family="text">
      <style:text-properties style:font-name-complex="Arial"/>
    </style:style>
    <style:style style:name="T51_9" style:family="text">
      <style:text-properties style:font-name-complex="Arial"/>
    </style:style>
    <style:style style:name="T51_10" style:family="text">
      <style:text-properties fo:font-style="italic" style:font-style-asian="italic" style:font-style-complex="italic" style:font-name-complex="Arial"/>
    </style:style>
    <style:style style:name="T51_11" style:family="text">
      <style:text-properties fo:font-style="italic" style:font-style-asian="italic" style:font-style-complex="italic" style:font-name-complex="Arial"/>
    </style:style>
    <style:style style:name="T51_12" style:family="text">
      <style:text-properties fo:font-style="italic" style:font-style-asian="italic" style:font-style-complex="italic" style:font-name-complex="Arial"/>
    </style:style>
    <style:style style:name="T51_13" style:family="text">
      <style:text-properties fo:font-style="italic" style:font-style-asian="italic" style:font-style-complex="italic" style:font-name-complex="Arial"/>
    </style:style>
    <style:style style:name="T51_14" style:family="text">
      <style:text-properties fo:font-style="italic" style:font-style-asian="italic" style:font-style-complex="italic" style:font-name-complex="Arial"/>
    </style:style>
    <style:style style:name="T51_15" style:family="text">
      <style:text-properties style:font-name-complex="Arial"/>
    </style:style>
    <style:style style:name="T51_16" style:family="text">
      <style:text-properties fo:font-style="italic" style:font-style-asian="italic" style:font-style-complex="italic" style:font-name-complex="Arial"/>
    </style:style>
    <style:style style:name="T51_17" style:family="text">
      <style:text-properties fo:font-style="italic" style:font-style-asian="italic" style:font-style-complex="italic" style:font-name-complex="Arial"/>
    </style:style>
    <style:style style:name="T51_18" style:family="text">
      <style:text-properties fo:font-style="italic" style:font-style-asian="italic" style:font-style-complex="italic" style:font-name-complex="Arial"/>
    </style:style>
    <style:style style:name="T51_19" style:family="text">
      <style:text-properties fo:font-style="italic" style:font-style-asian="italic" style:font-style-complex="italic" style:font-name-complex="Arial"/>
    </style:style>
    <style:style style:name="T51_20" style:family="text">
      <style:text-properties fo:font-style="italic" style:font-style-asian="italic" style:font-style-complex="italic" style:font-name-complex="Arial"/>
    </style:style>
    <style:style style:name="T51_21" style:family="text">
      <style:text-properties style:font-name-complex="Arial"/>
    </style:style>
    <style:style style:name="T51_22" style:family="text">
      <style:text-properties style:font-name-complex="Arial"/>
    </style:style>
    <style:style style:name="T51_23" style:family="text">
      <style:text-properties style:font-name-complex="Arial"/>
    </style:style>
    <style:style style:name="T51_24" style:family="text">
      <style:text-properties style:font-name-complex="Arial"/>
    </style:style>
    <style:style style:name="T51_25" style:family="text">
      <style:text-properties style:font-name-complex="Arial"/>
    </style:style>
    <style:style style:name="T51_26" style:family="text">
      <style:text-properties style:font-name-complex="Arial"/>
    </style:style>
    <style:style style:name="T51_27" style:family="text">
      <style:text-properties style:font-name-complex="Arial"/>
    </style:style>
    <style:style style:name="T51_28" style:family="text">
      <style:text-properties style:font-name-complex="Arial"/>
    </style:style>
    <style:style style:name="T51_29" style:family="text">
      <style:text-properties style:font-name-complex="Arial"/>
    </style:style>
    <style:style style:name="T51_30" style:family="text">
      <style:text-properties style:font-name-complex="Arial"/>
    </style:style>
    <style:style style:name="T51_31" style:family="text">
      <style:text-properties style:font-name-complex="Arial"/>
    </style:style>
    <style:style style:name="T51_32" style:family="text">
      <style:text-properties style:font-name-complex="Arial"/>
    </style:style>
    <style:style style:name="T51_33" style:family="text">
      <style:text-properties style:font-name-complex="Arial"/>
    </style:style>
    <style:style style:name="T51_34" style:family="text">
      <style:text-properties style:font-name-complex="Arial"/>
    </style:style>
    <style:style style:name="T51_35" style:family="text">
      <style:text-properties style:font-name-complex="Arial"/>
    </style:style>
    <style:style style:name="T51_36" style:family="text">
      <style:text-properties style:font-name-complex="Arial"/>
    </style:style>
    <style:style style:name="T51_37" style:family="text">
      <style:text-properties style:font-name-complex="Arial"/>
    </style:style>
    <style:style style:name="T51_38" style:family="text">
      <style:text-properties style:font-name-complex="Arial"/>
    </style:style>
    <style:style style:name="T51_39" style:family="text">
      <style:text-properties style:font-name-complex="Arial"/>
    </style:style>
    <style:style style:name="T51_40" style:family="text">
      <style:text-properties style:font-name-complex="Arial"/>
    </style:style>
    <style:style style:name="T51_41" style:family="text">
      <style:text-properties style:font-name-complex="Arial"/>
    </style:style>
    <style:style style:name="T51_42" style:family="text">
      <style:text-properties style:font-name-complex="Arial"/>
    </style:style>
    <style:style style:name="T51_43" style:family="text">
      <style:text-properties style:font-name-complex="Arial"/>
    </style:style>
    <style:style style:name="T51_44" style:family="text">
      <style:text-properties style:font-name-complex="Arial"/>
    </style:style>
    <style:style style:name="T51_45" style:family="text">
      <style:text-properties style:font-name-complex="Arial"/>
    </style:style>
    <style:style style:name="T51_46" style:family="text">
      <style:text-properties style:font-name-complex="Arial"/>
    </style:style>
    <style:style style:name="T51_47" style:family="text">
      <style:text-properties style:font-name-complex="Arial"/>
    </style:style>
    <style:style style:name="P52" style:family="paragraph" style:parent-style-name="Normal">
      <style:text-properties style:font-name-complex="Arial" style:font-weight-complex="bold"/>
    </style:style>
    <style:style style:name="P53" style:family="paragraph" style:parent-style-name="Normal"/>
    <style:style style:name="T53_1" style:family="text">
      <style:text-properties style:font-name-complex="Arial" style:font-weight-complex="bold"/>
    </style:style>
    <style:style style:name="T53_2" style:family="text">
      <style:text-properties style:font-name-complex="Arial" style:font-weight-complex="bold"/>
    </style:style>
    <style:style style:name="T53_3" style:family="text">
      <style:text-properties style:font-name-complex="Arial" style:font-weight-complex="bold"/>
    </style:style>
    <style:style style:name="T53_4" style:family="text">
      <style:text-properties style:font-name-complex="Arial" style:font-weight-complex="bold"/>
    </style:style>
    <style:style style:name="T53_5" style:family="text">
      <style:text-properties style:font-name-complex="Arial" style:font-weight-complex="bold"/>
    </style:style>
    <style:style style:name="P54" style:family="paragraph" style:parent-style-name="List_20_Paragraph">
      <style:text-properties style:font-name-complex="Arial" style:font-weight-complex="bold"/>
    </style:style>
    <style:style style:name="T54_1" style:family="text">
      <style:text-properties style:font-name-complex="Arial" style:font-weight-complex="bold"/>
    </style:style>
    <style:style style:name="T54_2" style:family="text">
      <style:text-properties style:font-name-complex="Arial" style:font-weight-complex="bold"/>
    </style:style>
    <style:style style:name="T54_3" style:family="text">
      <style:text-properties style:font-name-complex="Arial" style:font-weight-complex="bold"/>
    </style:style>
    <style:style style:name="T54_4" style:family="text">
      <style:text-properties style:font-name-complex="Arial" style:font-weight-complex="bold"/>
    </style:style>
    <style:style style:name="T54_5" style:family="text">
      <style:text-properties style:font-name-complex="Arial" style:font-weight-complex="bold"/>
    </style:style>
    <style:style style:name="T54_6" style:family="text">
      <style:text-properties fo:font-style="italic" style:font-style-asian="italic" style:font-style-complex="italic" style:font-name-complex="Arial" style:font-weight-complex="bold"/>
    </style:style>
    <style:style style:name="T54_7" style:family="text">
      <style:text-properties fo:font-style="italic" style:font-style-asian="italic" style:font-style-complex="italic" style:font-name-complex="Arial" style:font-weight-complex="bold"/>
    </style:style>
    <style:style style:name="T54_8" style:family="text">
      <style:text-properties style:font-name-complex="Arial" style:font-weight-complex="bold"/>
    </style:style>
    <style:style style:name="T54_9" style:family="text">
      <style:text-properties style:font-name-complex="Arial" style:font-weight-complex="bold"/>
    </style:style>
    <style:style style:name="T54_10" style:family="text">
      <style:text-properties style:font-name-complex="Arial" style:font-weight-complex="bold"/>
    </style:style>
    <style:style style:name="T54_11" style:family="text">
      <style:text-properties style:font-name-complex="Arial" style:font-weight-complex="bold"/>
    </style:style>
    <style:style style:name="P55" style:family="paragraph" style:parent-style-name="List_20_Paragraph">
      <style:text-properties style:font-name-complex="Arial" style:font-weight-complex="bold"/>
    </style:style>
    <style:style style:name="T55_1" style:family="text">
      <style:text-properties style:font-name-complex="Arial" style:font-weight-complex="bold"/>
    </style:style>
    <style:style style:name="T55_2" style:family="text">
      <style:text-properties style:font-name-complex="Arial" style:font-weight-complex="bold"/>
    </style:style>
    <style:style style:name="T55_3" style:family="text">
      <style:text-properties style:font-name-complex="Arial" style:font-weight-complex="bold"/>
    </style:style>
    <style:style style:name="T55_4" style:family="text">
      <style:text-properties style:font-name-complex="Arial" style:font-weight-complex="bold"/>
    </style:style>
    <style:style style:name="T55_5" style:family="text">
      <style:text-properties style:font-name-complex="Arial" style:font-weight-complex="bold"/>
    </style:style>
    <style:style style:name="T55_6" style:family="text">
      <style:text-properties style:font-name-complex="Arial" style:font-weight-complex="bold"/>
    </style:style>
    <style:style style:name="T55_7" style:family="text">
      <style:text-properties style:font-name-complex="Arial" style:font-weight-complex="bold"/>
    </style:style>
    <style:style style:name="P56" style:family="paragraph" style:parent-style-name="List_20_Paragraph">
      <style:text-properties style:font-name-complex="Arial" style:font-weight-complex="bold"/>
    </style:style>
    <style:style style:name="T56_1" style:family="text">
      <style:text-properties style:font-name-complex="Arial" style:font-weight-complex="bold"/>
    </style:style>
    <style:style style:name="T56_2" style:family="text">
      <style:text-properties style:font-name-complex="Arial" style:font-weight-complex="bold"/>
    </style:style>
    <style:style style:name="T56_3" style:family="text">
      <style:text-properties style:font-name-complex="Arial" style:font-weight-complex="bold"/>
    </style:style>
    <style:style style:name="T56_4" style:family="text">
      <style:text-properties style:font-name-complex="Arial" style:font-weight-complex="bold"/>
    </style:style>
    <style:style style:name="T56_5" style:family="text">
      <style:text-properties style:font-name-complex="Arial" style:font-weight-complex="bold"/>
    </style:style>
    <style:style style:name="T56_6" style:family="text">
      <style:text-properties style:font-name-complex="Arial" style:font-weight-complex="bold"/>
    </style:style>
    <style:style style:name="T56_7" style:family="text">
      <style:text-properties style:font-name-complex="Arial" style:font-weight-complex="bold"/>
    </style:style>
    <style:style style:name="P57" style:family="paragraph" style:parent-style-name="Normal">
      <style:text-properties style:font-name-complex="Arial" style:font-weight-complex="bold"/>
    </style:style>
    <style:style style:name="P58" style:family="paragraph" style:parent-style-name="Normal"/>
    <style:style style:name="T58_1" style:family="text">
      <style:text-properties style:font-name-complex="Arial" fo:font-weight="bold" style:font-weight-asian="bold"/>
    </style:style>
    <style:style style:name="T58_2" style:family="text">
      <style:text-properties style:font-name-complex="Arial" fo:font-weight="bold" style:font-weight-asian="bold"/>
    </style:style>
    <style:style style:name="T58_3" style:family="text">
      <style:text-properties style:font-name-complex="Arial" fo:font-weight="bold" style:font-weight-asian="bold"/>
    </style:style>
    <style:style style:name="T58_4" style:family="text">
      <style:text-properties style:font-name-complex="Arial" fo:font-weight="bold" style:font-weight-asian="bold"/>
    </style:style>
    <style:style style:name="T58_5" style:family="text">
      <style:text-properties style:font-name-complex="Arial" fo:font-weight="bold" style:font-weight-asian="bold"/>
    </style:style>
    <style:style style:name="T58_6" style:family="text">
      <style:text-properties style:font-name-complex="Arial" style:font-weight-complex="bold"/>
    </style:style>
    <style:style style:name="T58_7" style:family="text">
      <style:text-properties style:font-name-complex="Arial"/>
    </style:style>
    <style:style style:name="T58_8" style:family="text">
      <style:text-properties style:font-name-complex="Arial" style:font-weight-complex="bold"/>
    </style:style>
    <style:style style:name="T58_9" style:family="text">
      <style:text-properties style:font-name-complex="Arial" style:font-weight-complex="bold"/>
    </style:style>
    <style:style style:name="T58_10" style:family="text">
      <style:text-properties style:font-name-complex="Arial" style:font-weight-complex="bold"/>
    </style:style>
    <style:style style:name="T58_11" style:family="text">
      <style:text-properties style:font-name-complex="Arial" style:font-weight-complex="bold"/>
    </style:style>
    <style:style style:name="T58_12" style:family="text">
      <style:text-properties style:font-name-complex="Arial" style:font-weight-complex="bold"/>
    </style:style>
    <style:style style:name="T58_13" style:family="text">
      <style:text-properties style:font-name-complex="Arial" style:font-weight-complex="bold"/>
    </style:style>
    <style:style style:name="T58_14" style:family="text">
      <style:text-properties style:font-name-complex="Arial" style:font-weight-complex="bold"/>
    </style:style>
    <style:style style:name="T58_15" style:family="text">
      <style:text-properties style:font-name-complex="Arial"/>
    </style:style>
    <style:style style:name="T58_16" style:family="text">
      <style:text-properties style:font-name-complex="Arial" style:font-weight-complex="bold"/>
    </style:style>
    <style:style style:name="T58_17" style:family="text">
      <style:text-properties style:font-name-complex="Arial"/>
    </style:style>
    <style:style style:name="T58_18" style:family="text">
      <style:text-properties style:font-name-complex="Arial" style:font-weight-complex="bold"/>
    </style:style>
    <style:style style:name="T58_19" style:family="text">
      <style:text-properties style:font-name-complex="Arial" style:font-weight-complex="bold"/>
    </style:style>
    <style:style style:name="T58_20" style:family="text">
      <style:text-properties style:font-name-complex="Arial" style:font-weight-complex="bold"/>
    </style:style>
    <style:style style:name="T58_21" style:family="text">
      <style:text-properties style:font-name-complex="Arial"/>
    </style:style>
    <style:style style:name="T58_22" style:family="text">
      <style:text-properties style:font-name-complex="Arial"/>
    </style:style>
    <style:style style:name="T58_23" style:family="text">
      <style:text-properties style:font-name-complex="Arial"/>
    </style:style>
    <style:style style:name="T58_24" style:family="text">
      <style:text-properties style:font-name-complex="Arial"/>
    </style:style>
    <style:style style:name="T58_25" style:family="text">
      <style:text-properties style:font-name-complex="Arial"/>
    </style:style>
    <style:style style:name="T58_26" style:family="text">
      <style:text-properties style:font-name-complex="Arial"/>
    </style:style>
    <style:style style:name="T58_27" style:family="text">
      <style:text-properties style:font-name-complex="Arial"/>
    </style:style>
    <style:style style:name="T58_28" style:family="text">
      <style:text-properties style:font-name-complex="Arial"/>
    </style:style>
    <style:style style:name="T58_29" style:family="text">
      <style:text-properties style:font-name-complex="Arial"/>
    </style:style>
    <style:style style:name="T58_30" style:family="text">
      <style:text-properties style:font-name-complex="Arial"/>
    </style:style>
    <style:style style:name="T58_31" style:family="text">
      <style:text-properties style:font-name-complex="Arial"/>
    </style:style>
    <style:style style:name="T58_32" style:family="text">
      <style:text-properties style:font-name-complex="Arial"/>
    </style:style>
    <style:style style:name="T58_33" style:family="text">
      <style:text-properties style:font-name-complex="Arial"/>
    </style:style>
    <style:style style:name="T58_34" style:family="text">
      <style:text-properties style:font-name-complex="Arial"/>
    </style:style>
    <style:style style:name="T58_35" style:family="text">
      <style:text-properties style:font-name-complex="Arial"/>
    </style:style>
    <style:style style:name="P59" style:family="paragraph" style:parent-style-name="Normal">
      <style:text-properties style:font-name-complex="Arial"/>
    </style:style>
    <style:style style:name="P60" style:family="paragraph" style:parent-style-name="Normal"/>
    <style:style style:name="T60_1" style:family="text"/>
    <style:style style:name="T60_2" style:family="text">
      <style:text-properties style:text-position="super 58%"/>
    </style:style>
    <style:style style:name="T60_3" style:family="text"/>
    <style:style style:name="T60_4" style:family="text"/>
    <style:style style:name="T60_5" style:family="text"/>
    <style:style style:name="T60_6" style:family="text"/>
    <style:style style:name="T60_7" style:family="text"/>
    <style:style style:name="T60_8" style:family="text"/>
    <style:style style:name="P61" style:family="paragraph" style:parent-style-name="Normal">
      <style:text-properties style:font-name-complex="Arial"/>
    </style:style>
    <style:style style:name="P62" style:family="paragraph" style:parent-style-name="Normal"/>
    <style:style style:name="T62_1" style:family="text">
      <style:text-properties style:font-name-complex="Arial"/>
    </style:style>
    <style:style style:name="T62_2" style:family="text">
      <style:text-properties style:font-name-complex="Arial"/>
    </style:style>
    <style:style style:name="T62_3" style:family="text">
      <style:text-properties style:font-name-complex="Arial"/>
    </style:style>
    <style:style style:name="T62_4" style:family="text">
      <style:text-properties style:font-name-complex="Arial"/>
    </style:style>
    <style:style style:name="T62_5" style:family="text">
      <style:text-properties style:font-name-complex="Arial"/>
    </style:style>
    <style:style style:name="T62_6" style:family="text">
      <style:text-properties style:font-name-complex="Arial"/>
    </style:style>
    <style:style style:name="T62_7" style:family="text">
      <style:text-properties style:font-name-complex="Arial"/>
    </style:style>
    <style:style style:name="T62_8" style:family="text">
      <style:text-properties style:font-name-complex="Arial"/>
    </style:style>
    <style:style style:name="T62_9" style:family="text">
      <style:text-properties style:font-name-complex="Arial"/>
    </style:style>
    <style:style style:name="T62_10" style:family="text">
      <style:text-properties style:font-name-complex="Arial"/>
    </style:style>
    <style:style style:name="T62_11" style:family="text">
      <style:text-properties style:font-name-complex="Arial"/>
    </style:style>
    <style:style style:name="T62_12" style:family="text">
      <style:text-properties style:font-name-complex="Arial"/>
    </style:style>
    <style:style style:name="T62_13" style:family="text">
      <style:text-properties style:font-name-complex="Arial"/>
    </style:style>
    <style:style style:name="T62_14" style:family="text">
      <style:text-properties style:font-name-complex="Arial"/>
    </style:style>
    <style:style style:name="T62_15" style:family="text">
      <style:text-properties style:font-name-complex="Arial"/>
    </style:style>
    <style:style style:name="P63" style:family="paragraph" style:parent-style-name="Normal">
      <style:text-properties style:font-name-complex="Arial"/>
    </style:style>
    <style:style style:name="P64" style:family="paragraph" style:parent-style-name="Normal"/>
    <style:style style:name="T64_1" style:family="text">
      <style:text-properties style:font-name-complex="Arial"/>
    </style:style>
    <style:style style:name="P65" style:family="paragraph" style:parent-style-name="Normal">
      <style:text-properties style:font-name-complex="Arial"/>
    </style:style>
    <style:style style:name="P66" style:family="paragraph" style:parent-style-name="Normal"/>
    <style:style style:name="T66_1" style:family="text">
      <style:text-properties style:font-name-complex="Arial" style:font-weight-complex="bold"/>
    </style:style>
    <style:style style:name="T66_2" style:family="text">
      <style:text-properties style:font-name-complex="Arial" style:font-weight-complex="bold"/>
    </style:style>
    <style:style style:name="T66_3" style:family="text">
      <style:text-properties style:font-name-complex="Arial" style:font-weight-complex="bold"/>
    </style:style>
    <style:style style:name="T66_4" style:family="text">
      <style:text-properties style:font-name-complex="Arial" style:font-weight-complex="bold"/>
    </style:style>
    <style:style style:name="T66_5" style:family="text">
      <style:text-properties style:font-name-complex="Arial" style:font-weight-complex="bold"/>
    </style:style>
    <style:style style:name="T66_6" style:family="text">
      <style:text-properties style:font-name-complex="Arial" style:font-weight-complex="bold"/>
    </style:style>
    <style:style style:name="T66_7" style:family="text">
      <style:text-properties style:font-name-complex="Arial" style:font-weight-complex="bold"/>
    </style:style>
    <style:style style:name="T66_8" style:family="text">
      <style:text-properties style:font-name-complex="Arial" style:font-weight-complex="bold"/>
    </style:style>
    <style:style style:name="P67" style:family="paragraph" style:parent-style-name="Normal">
      <style:text-properties style:font-name-complex="Arial" style:font-weight-complex="bold"/>
    </style:style>
    <style:style style:name="FR1" style:family="graphic" style:parent-style-name="Normal">
      <style:graphic-properties draw:stroke="none" draw:fill="none" fo:border-top="none" fo:border-bottom="none" fo:border-left="none" fo:border-right="none" fo:clip="rect(0cm 0.116cm 0cm 0cm)" style:flow-with-text="false" style:run-through="foreground" draw:auto-grow-height="false" draw:auto-grow-width="false"/>
    </style:style>
    <style:style style:name="P68" style:family="paragraph" style:parent-style-name="Normal"/>
    <style:style style:name="T68_1" style:family="text">
      <style:text-properties style:font-name-complex="Arial"/>
    </style:style>
    <style:style style:name="P69" style:family="paragraph" style:parent-style-name="Caption"/>
    <style:style style:name="T69_1" style:family="text">
      <style:text-properties fo:font-style="normal" style:font-style-asian="normal" style:font-style-complex="normal" fo:font-weight="bold" style:font-weight-asian="bold" style:font-weight-complex="bold"/>
    </style:style>
    <style:style style:name="T69_2" style:family="text">
      <style:text-properties fo:font-style="normal" style:font-style-asian="normal" style:font-style-complex="normal" fo:font-weight="bold" style:font-weight-asian="bold" style:font-weight-complex="bold"/>
    </style:style>
    <style:style style:name="T69_3" style:family="text">
      <style:text-properties fo:font-style="normal" style:font-style-asian="normal" style:font-style-complex="normal" fo:font-weight="bold" style:font-weight-asian="bold" style:font-weight-complex="bold"/>
    </style:style>
    <style:style style:name="P70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 fo:font-weight="bold" style:font-weight-asian="bold"/>
    </style:style>
    <style:style style:name="T70_1" style:family="text">
      <style:text-properties style:font-name-complex="Arial" fo:font-weight="bold" style:font-weight-asian="bold" style:font-weight-complex="bold"/>
    </style:style>
    <style:style style:name="T70_2" style:family="text">
      <style:text-properties style:font-name-complex="Arial" fo:font-weight="bold" style:font-weight-asian="bold" style:font-weight-complex="bold"/>
    </style:style>
    <style:style style:name="T70_3" style:family="text">
      <style:text-properties style:font-name-complex="Arial" fo:font-weight="bold" style:font-weight-asian="bold" style:font-weight-complex="bold"/>
    </style:style>
    <style:style style:name="T70_4" style:family="text">
      <style:text-properties style:font-name-complex="Arial" fo:font-weight="bold" style:font-weight-asian="bold" style:font-weight-complex="bold"/>
    </style:style>
    <style:style style:name="T70_5" style:family="text">
      <style:text-properties style:font-name-complex="Arial" fo:font-weight="bold" style:font-weight-asian="bold" style:font-weight-complex="bold"/>
    </style:style>
    <style:style style:name="P71" style:family="paragraph" style:parent-style-name="Normal">
      <style:text-properties style:font-name-complex="Arial"/>
    </style:style>
    <style:style style:name="P72" style:family="paragraph" style:parent-style-name="Normal">
      <style:paragraph-properties fo:margin-bottom="0.282cm"/>
    </style:style>
    <style:style style:name="T72_1" style:family="text">
      <style:text-properties style:font-name-complex="Arial"/>
    </style:style>
    <style:style style:name="P73" style:family="paragraph" style:parent-style-name="Normal">
      <style:paragraph-properties fo:margin-bottom="0.282cm"/>
    </style:style>
    <style:style style:name="T73_1" style:family="text">
      <style:text-properties style:font-name-complex="Arial" fo:font-weight="bold" style:font-weight-asian="bold" style:font-weight-complex="bold"/>
    </style:style>
    <style:style style:name="T73_2" style:family="text">
      <style:text-properties style:font-name-complex="Arial" fo:font-weight="bold" style:font-weight-asian="bold" style:font-weight-complex="bold"/>
    </style:style>
    <style:style style:name="T73_3" style:family="text">
      <style:text-properties style:font-name-complex="Arial"/>
    </style:style>
    <style:style style:name="T73_4" style:family="text">
      <style:text-properties style:font-name-complex="Arial"/>
    </style:style>
    <style:style style:name="T73_5" style:family="text">
      <style:text-properties style:font-name-complex="Arial"/>
    </style:style>
    <style:style style:name="T73_6" style:family="text">
      <style:text-properties style:font-name-complex="Arial"/>
    </style:style>
    <style:style style:name="T73_7" style:family="text">
      <style:text-properties style:font-name-complex="Arial"/>
    </style:style>
    <style:style style:name="T73_8" style:family="text">
      <style:text-properties style:font-name-complex="Arial"/>
    </style:style>
    <style:style style:name="T73_9" style:family="text">
      <style:text-properties style:font-name-complex="Arial"/>
    </style:style>
    <style:style style:name="T73_10" style:family="text">
      <style:text-properties style:font-name-complex="Arial"/>
    </style:style>
    <style:style style:name="T73_11" style:family="text">
      <style:text-properties style:font-name-complex="Arial"/>
    </style:style>
    <style:style style:name="T73_12" style:family="text">
      <style:text-properties style:font-name-complex="Arial"/>
    </style:style>
    <style:style style:name="T73_13" style:family="text">
      <style:text-properties style:font-name-complex="Arial"/>
    </style:style>
    <style:style style:name="T73_14" style:family="text">
      <style:text-properties style:font-name-complex="Arial"/>
    </style:style>
    <style:style style:name="T73_15" style:family="text">
      <style:text-properties style:font-name-complex="Arial"/>
    </style:style>
    <style:style style:name="T73_16" style:family="text">
      <style:text-properties style:font-name-complex="Arial"/>
    </style:style>
    <style:style style:name="T73_17" style:family="text">
      <style:text-properties style:font-name-complex="Arial" fo:font-weight="bold" style:font-weight-asian="bold" style:font-weight-complex="bold"/>
    </style:style>
    <style:style style:name="T73_18" style:family="text">
      <style:text-properties style:font-name-complex="Arial"/>
    </style:style>
    <style:style style:name="T73_19" style:family="text">
      <style:text-properties style:font-name-complex="Arial"/>
    </style:style>
    <style:style style:name="T73_20" style:family="text">
      <style:text-properties style:font-name-complex="Arial"/>
    </style:style>
    <style:style style:name="T73_21" style:family="text">
      <style:text-properties style:font-name-complex="Arial"/>
    </style:style>
    <style:style style:name="P74" style:family="paragraph" style:parent-style-name="Normal">
      <style:paragraph-properties fo:margin-bottom="0.282cm"/>
    </style:style>
    <style:style style:name="T74_1" style:family="text">
      <style:text-properties style:font-name-complex="Arial"/>
    </style:style>
    <style:style style:name="T74_2" style:family="text">
      <style:text-properties style:font-name-complex="Arial" fo:font-weight="bold" style:font-weight-asian="bold" style:font-weight-complex="bold"/>
    </style:style>
    <style:style style:name="T74_3" style:family="text">
      <style:text-properties style:font-name-complex="Arial" fo:font-weight="bold" style:font-weight-asian="bold" style:font-weight-complex="bold"/>
    </style:style>
    <style:style style:name="T74_4" style:family="text">
      <style:text-properties style:font-name-complex="Arial" fo:font-weight="bold" style:font-weight-asian="bold" style:font-weight-complex="bold"/>
    </style:style>
    <style:style style:name="T74_5" style:family="text">
      <style:text-properties style:font-name-complex="Arial"/>
    </style:style>
    <style:style style:name="T74_6" style:family="text">
      <style:text-properties style:font-name-complex="Arial"/>
    </style:style>
    <style:style style:name="T74_7" style:family="text">
      <style:text-properties style:font-name-complex="Arial"/>
    </style:style>
    <style:style style:name="T74_8" style:family="text">
      <style:text-properties style:font-name-complex="Arial"/>
    </style:style>
    <style:style style:name="T74_9" style:family="text">
      <style:text-properties style:font-name-complex="Arial"/>
    </style:style>
    <style:style style:name="T74_10" style:family="text">
      <style:text-properties style:font-name-complex="Arial"/>
    </style:style>
    <style:style style:name="T74_11" style:family="text">
      <style:text-properties style:font-name-complex="Arial"/>
    </style:style>
    <style:style style:name="T74_12" style:family="text">
      <style:text-properties style:font-name-complex="Arial"/>
    </style:style>
    <style:style style:name="P75" style:family="paragraph" style:parent-style-name="Normal">
      <style:paragraph-properties fo:margin-bottom="0.282cm"/>
    </style:style>
    <style:style style:name="T75_1" style:family="text">
      <style:text-properties style:font-name-complex="Arial" fo:font-weight="bold" style:font-weight-asian="bold" style:font-weight-complex="bold"/>
    </style:style>
    <style:style style:name="T75_2" style:family="text">
      <style:text-properties style:font-name-complex="Arial"/>
    </style:style>
    <style:style style:name="T75_3" style:family="text">
      <style:text-properties style:font-name-complex="Arial"/>
    </style:style>
    <style:style style:name="T75_4" style:family="text">
      <style:text-properties style:font-name-complex="Arial"/>
    </style:style>
    <style:style style:name="T75_5" style:family="text">
      <style:text-properties style:font-name-complex="Arial"/>
    </style:style>
    <style:style style:name="T75_6" style:family="text">
      <style:text-properties style:font-name-complex="Arial"/>
    </style:style>
    <style:style style:name="T75_7" style:family="text">
      <style:text-properties style:font-name-complex="Arial"/>
    </style:style>
    <style:style style:name="T75_8" style:family="text">
      <style:text-properties style:font-name-complex="Arial"/>
    </style:style>
    <style:style style:name="T75_9" style:family="text">
      <style:text-properties style:font-name-complex="Arial"/>
    </style:style>
    <style:style style:name="T75_10" style:family="text">
      <style:text-properties style:font-name-complex="Arial"/>
    </style:style>
    <style:style style:name="P76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/>
    </style:style>
    <style:style style:name="T76_1" style:family="text">
      <style:text-properties style:font-name-complex="Arial" fo:font-weight="bold" style:font-weight-asian="bold"/>
    </style:style>
    <style:style style:name="T76_2" style:family="text">
      <style:text-properties style:font-name-complex="Arial" fo:font-weight="bold" style:font-weight-asian="bold"/>
    </style:style>
    <style:style style:name="P77" style:family="paragraph" style:parent-style-name="Normal">
      <style:text-properties style:font-name-complex="Arial"/>
    </style:style>
    <style:style style:name="P78" style:family="paragraph" style:parent-style-name="Normal"/>
    <style:style style:name="T78_1" style:family="text">
      <style:text-properties style:font-name-complex="Arial"/>
    </style:style>
    <style:style style:name="T78_2" style:family="text">
      <style:text-properties style:font-name-complex="Arial"/>
    </style:style>
    <style:style style:name="T78_3" style:family="text">
      <style:text-properties style:font-name-complex="Arial"/>
    </style:style>
    <style:style style:name="T78_4" style:family="text">
      <style:text-properties style:font-name-complex="Arial"/>
    </style:style>
    <style:style style:name="T78_5" style:family="text">
      <style:text-properties style:font-name-complex="Arial"/>
    </style:style>
    <style:style style:name="T78_6" style:family="text">
      <style:text-properties style:font-name-complex="Arial"/>
    </style:style>
    <style:style style:name="T78_7" style:family="text">
      <style:text-properties style:font-name-complex="Arial"/>
    </style:style>
    <style:style style:name="T78_8" style:family="text">
      <style:text-properties style:font-name-complex="Arial"/>
    </style:style>
    <style:style style:name="T78_9" style:family="text">
      <style:text-properties style:font-name-complex="Arial"/>
    </style:style>
    <style:style style:name="T78_10" style:family="text">
      <style:text-properties style:font-name-complex="Arial"/>
    </style:style>
    <style:style style:name="T78_11" style:family="text">
      <style:text-properties style:font-name-complex="Arial"/>
    </style:style>
    <style:style style:name="T78_12" style:family="text">
      <style:text-properties style:font-name-complex="Arial"/>
    </style:style>
    <style:style style:name="T78_13" style:family="text">
      <style:text-properties style:font-name-complex="Arial"/>
    </style:style>
    <style:style style:name="T78_14" style:family="text">
      <style:text-properties style:font-name-complex="Arial"/>
    </style:style>
    <style:style style:name="T78_15" style:family="text">
      <style:text-properties style:font-name-complex="Arial"/>
    </style:style>
    <style:style style:name="T78_16" style:family="text">
      <style:text-properties style:font-name-complex="Arial"/>
    </style:style>
    <style:style style:name="T78_17" style:family="text">
      <style:text-properties style:font-name-complex="Arial"/>
    </style:style>
    <style:style style:name="T78_18" style:family="text">
      <style:text-properties style:font-name-complex="Arial"/>
    </style:style>
    <style:style style:name="T78_19" style:family="text">
      <style:text-properties style:font-name-complex="Arial"/>
    </style:style>
    <style:style style:name="T78_20" style:family="text">
      <style:text-properties style:font-name-complex="Arial"/>
    </style:style>
    <style:style style:name="T78_21" style:family="text">
      <style:text-properties style:font-name-complex="Arial"/>
    </style:style>
    <style:style style:name="T78_22" style:family="text">
      <style:text-properties style:font-name-complex="Arial"/>
    </style:style>
    <style:style style:name="T78_23" style:family="text">
      <style:text-properties style:font-name-complex="Arial"/>
    </style:style>
    <style:style style:name="T78_24" style:family="text">
      <style:text-properties style:font-name-complex="Arial"/>
    </style:style>
    <style:style style:name="T78_25" style:family="text">
      <style:text-properties style:font-name-complex="Arial"/>
    </style:style>
    <style:style style:name="T78_26" style:family="text">
      <style:text-properties style:font-name-complex="Arial"/>
    </style:style>
    <style:style style:name="T78_27" style:family="text">
      <style:text-properties style:font-name-complex="Arial"/>
    </style:style>
    <style:style style:name="P79" style:family="paragraph" style:parent-style-name="List_20_Paragraph">
      <style:text-properties style:font-name-complex="Arial"/>
    </style:style>
    <style:style style:name="T79_1" style:family="text">
      <style:text-properties style:font-name-complex="Arial"/>
    </style:style>
    <style:style style:name="T79_2" style:family="text">
      <style:text-properties style:font-name-complex="Arial"/>
    </style:style>
    <style:style style:name="T79_3" style:family="text">
      <style:text-properties style:font-name-complex="Arial"/>
    </style:style>
    <style:style style:name="T79_4" style:family="text">
      <style:text-properties style:font-name-complex="Arial"/>
    </style:style>
    <style:style style:name="T79_5" style:family="text">
      <style:text-properties style:font-name-complex="Arial"/>
    </style:style>
    <style:style style:name="T79_6" style:family="text">
      <style:text-properties style:font-name-complex="Arial"/>
    </style:style>
    <style:style style:name="T79_7" style:family="text">
      <style:text-properties style:font-name-complex="Arial"/>
    </style:style>
    <style:style style:name="T79_8" style:family="text">
      <style:text-properties style:font-name-complex="Arial"/>
    </style:style>
    <style:style style:name="T79_9" style:family="text">
      <style:text-properties style:font-name-complex="Arial"/>
    </style:style>
    <style:style style:name="T79_10" style:family="text">
      <style:text-properties style:font-name-complex="Arial"/>
    </style:style>
    <style:style style:name="T79_11" style:family="text">
      <style:text-properties style:font-name-complex="Arial"/>
    </style:style>
    <style:style style:name="T79_12" style:family="text">
      <style:text-properties style:font-name-complex="Arial"/>
    </style:style>
    <style:style style:name="T79_13" style:family="text">
      <style:text-properties style:font-name-complex="Arial"/>
    </style:style>
    <style:style style:name="T79_14" style:family="text">
      <style:text-properties style:font-name-complex="Arial"/>
    </style:style>
    <style:style style:name="T79_15" style:family="text">
      <style:text-properties style:font-name-complex="Arial"/>
    </style:style>
    <style:style style:name="T79_16" style:family="text">
      <style:text-properties style:font-name-complex="Arial"/>
    </style:style>
    <style:style style:name="T79_17" style:family="text">
      <style:text-properties style:font-name-complex="Arial"/>
    </style:style>
    <style:style style:name="T79_18" style:family="text">
      <style:text-properties style:font-name-complex="Arial"/>
    </style:style>
    <style:style style:name="P80" style:family="paragraph" style:parent-style-name="List_20_Paragraph"/>
    <style:style style:name="T80_1" style:family="text">
      <style:text-properties style:font-name-complex="Arial"/>
    </style:style>
    <style:style style:name="T80_2" style:family="text">
      <style:text-properties style:font-name-complex="Arial"/>
    </style:style>
    <style:style style:name="T80_3" style:family="text">
      <style:text-properties style:font-name-complex="Arial"/>
    </style:style>
    <style:style style:name="T80_4" style:family="text">
      <style:text-properties style:font-name-complex="Arial"/>
    </style:style>
    <style:style style:name="T80_5" style:family="text">
      <style:text-properties style:font-name-complex="Arial"/>
    </style:style>
    <style:style style:name="T80_6" style:family="text">
      <style:text-properties style:font-name-complex="Arial"/>
    </style:style>
    <style:style style:name="T80_7" style:family="text"/>
    <style:style style:name="T80_8" style:family="text" style:parent-style-name="Internet_20_link">
      <style:text-properties style:font-name-complex="Arial"/>
    </style:style>
    <style:style style:name="T80_9" style:family="text" style:parent-style-name="List_20_Paragraph">
      <style:text-properties style:font-name-complex="Arial"/>
    </style:style>
    <style:style style:name="P81" style:family="paragraph" style:parent-style-name="Footnote_20_text"/>
    <style:style style:name="T81_1" style:family="text"/>
    <style:style style:name="T81_2" style:family="text"/>
    <style:style style:name="T81_3" style:family="text" style:parent-style-name="Internet_20_link">
      <style:text-properties fo:language="en" fo:country="GB"/>
    </style:style>
    <style:style style:name="T81_4" style:family="text">
      <style:text-properties style:font-name-complex="Arial"/>
    </style:style>
    <style:style style:name="T81_5" style:family="text">
      <style:text-properties style:font-name-complex="Arial"/>
    </style:style>
    <style:style style:name="T81_6" style:family="text">
      <style:text-properties style:font-name-complex="Arial"/>
    </style:style>
    <style:style style:name="T81_7" style:family="text">
      <style:text-properties style:font-name-complex="Arial"/>
    </style:style>
    <style:style style:name="T81_8" style:family="text">
      <style:text-properties style:font-name-complex="Arial"/>
    </style:style>
    <style:style style:name="T81_9" style:family="text">
      <style:text-properties style:font-name-complex="Arial"/>
    </style:style>
    <style:style style:name="T81_10" style:family="text">
      <style:text-properties style:font-name-complex="Arial"/>
    </style:style>
    <style:style style:name="P82" style:family="paragraph" style:parent-style-name="List_20_Paragraph">
      <style:text-properties style:font-name-complex="Arial"/>
    </style:style>
    <style:style style:name="T82_1" style:family="text">
      <style:text-properties style:font-name-complex="Arial"/>
    </style:style>
    <style:style style:name="T82_2" style:family="text">
      <style:text-properties style:font-name-complex="Arial"/>
    </style:style>
    <style:style style:name="T82_3" style:family="text">
      <style:text-properties style:font-name-complex="Arial"/>
    </style:style>
    <style:style style:name="T82_4" style:family="text">
      <style:text-properties style:font-name-complex="Arial"/>
    </style:style>
    <style:style style:name="T82_5" style:family="text">
      <style:text-properties style:font-name-complex="Arial"/>
    </style:style>
    <style:style style:name="T82_6" style:family="text">
      <style:text-properties style:font-name-complex="Arial"/>
    </style:style>
    <style:style style:name="T82_7" style:family="text">
      <style:text-properties style:font-name-complex="Arial"/>
    </style:style>
    <style:style style:name="T82_8" style:family="text">
      <style:text-properties style:font-name-complex="Arial"/>
    </style:style>
    <style:style style:name="T82_9" style:family="text">
      <style:text-properties style:font-name-complex="Arial"/>
    </style:style>
    <style:style style:name="T82_10" style:family="text">
      <style:text-properties style:font-name-complex="Arial"/>
    </style:style>
    <style:style style:name="T82_11" style:family="text">
      <style:text-properties style:font-name-complex="Arial"/>
    </style:style>
    <style:style style:name="T82_12" style:family="text">
      <style:text-properties style:font-name-complex="Arial"/>
    </style:style>
    <style:style style:name="T82_13" style:family="text">
      <style:text-properties style:font-name-complex="Arial"/>
    </style:style>
    <style:style style:name="T82_14" style:family="text">
      <style:text-properties style:font-name-complex="Arial"/>
    </style:style>
    <style:style style:name="T82_15" style:family="text">
      <style:text-properties style:font-name-complex="Arial"/>
    </style:style>
    <style:style style:name="P83" style:family="paragraph" style:parent-style-name="List_20_Paragraph">
      <style:text-properties style:font-name-complex="Arial"/>
    </style:style>
    <style:style style:name="T83_1" style:family="text">
      <style:text-properties style:font-name-complex="Arial"/>
    </style:style>
    <style:style style:name="T83_2" style:family="text">
      <style:text-properties style:font-name-complex="Arial"/>
    </style:style>
    <style:style style:name="T83_3" style:family="text">
      <style:text-properties style:font-name-complex="Arial"/>
    </style:style>
    <style:style style:name="T83_4" style:family="text">
      <style:text-properties style:font-name-complex="Arial"/>
    </style:style>
    <style:style style:name="T83_5" style:family="text">
      <style:text-properties style:font-name-complex="Arial"/>
    </style:style>
    <style:style style:name="P84" style:family="paragraph" style:parent-style-name="List_20_Paragraph">
      <style:text-properties style:font-name-complex="Arial"/>
    </style:style>
    <style:style style:name="T84_1" style:family="text">
      <style:text-properties style:font-name-complex="Arial"/>
    </style:style>
    <style:style style:name="T84_2" style:family="text">
      <style:text-properties style:font-name-complex="Arial"/>
    </style:style>
    <style:style style:name="T84_3" style:family="text">
      <style:text-properties style:font-name-complex="Arial"/>
    </style:style>
    <style:style style:name="T84_4" style:family="text">
      <style:text-properties style:font-name-complex="Arial"/>
    </style:style>
    <style:style style:name="T84_5" style:family="text">
      <style:text-properties style:font-name-complex="Arial"/>
    </style:style>
    <style:style style:name="P85" style:family="paragraph" style:parent-style-name="List_20_Paragraph">
      <style:text-properties style:font-name-complex="Arial"/>
    </style:style>
    <style:style style:name="T85_1" style:family="text">
      <style:text-properties style:font-name-complex="Arial"/>
    </style:style>
    <style:style style:name="T85_2" style:family="text">
      <style:text-properties style:font-name-complex="Arial"/>
    </style:style>
    <style:style style:name="T85_3" style:family="text">
      <style:text-properties style:font-name-complex="Arial"/>
    </style:style>
    <style:style style:name="T85_4" style:family="text">
      <style:text-properties style:font-name-complex="Arial"/>
    </style:style>
    <style:style style:name="T85_5" style:family="text">
      <style:text-properties style:font-name-complex="Arial"/>
    </style:style>
    <style:style style:name="T85_6" style:family="text">
      <style:text-properties style:font-name-complex="Arial"/>
    </style:style>
    <style:style style:name="T85_7" style:family="text">
      <style:text-properties style:font-name-complex="Arial"/>
    </style:style>
    <style:style style:name="P86" style:family="paragraph" style:parent-style-name="List_20_Paragraph">
      <style:text-properties style:font-name-complex="Arial"/>
    </style:style>
    <style:style style:name="T86_1" style:family="text">
      <style:text-properties style:font-name-complex="Arial"/>
    </style:style>
    <style:style style:name="T86_2" style:family="text">
      <style:text-properties style:font-name-complex="Arial"/>
    </style:style>
    <style:style style:name="T86_3" style:family="text">
      <style:text-properties style:font-name-complex="Arial"/>
    </style:style>
    <style:style style:name="P87" style:family="paragraph" style:parent-style-name="Normal">
      <style:paragraph-properties fo:break-before="page"/>
    </style:style>
    <style:style style:name="P88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/>
    </style:style>
    <style:style style:name="T88_1" style:family="text">
      <style:text-properties style:font-name-complex="Arial" fo:font-weight="bold" style:font-weight-asian="bold"/>
    </style:style>
    <style:style style:name="P89" style:family="paragraph" style:parent-style-name="Normal">
      <style:text-properties style:font-name-complex="Arial"/>
    </style:style>
    <style:style style:name="P90" style:family="paragraph" style:parent-style-name="Normal"/>
    <style:style style:name="T90_1" style:family="text">
      <style:text-properties style:font-name-complex="Arial" style:font-weight-complex="bold"/>
    </style:style>
    <style:style style:name="T90_2" style:family="text">
      <style:text-properties style:font-name-complex="Arial" style:font-weight-complex="bold"/>
    </style:style>
    <style:style style:name="P91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92" style:family="paragraph" style:parent-style-name="Normal"/>
    <style:style style:name="T92_1" style:family="text">
      <style:text-properties style:font-name-complex="Arial" style:font-weight-complex="bold"/>
    </style:style>
    <style:style style:name="T92_2" style:family="text">
      <style:text-properties style:font-name-complex="Arial" style:font-weight-complex="bold"/>
    </style:style>
    <style:style style:name="P93" style:family="paragraph" style:parent-style-name="Normal">
      <style:text-properties style:font-name-complex="Arial" style:font-weight-complex="bold"/>
    </style:style>
    <style:style style:name="P94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94_1" style:family="text">
      <style:text-properties fo:font-style="normal" style:font-style-asian="normal" fo:font-size="12pt" style:font-size-asian="12pt" style:font-size-complex="12pt"/>
    </style:style>
    <style:style style:name="P95" style:family="paragraph" style:parent-style-name="Normal">
      <style:text-properties fo:color="#ff0000" style:font-name-complex="Arial" style:font-weight-complex="bold"/>
    </style:style>
    <style:style style:name="P96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 fo:font-weight="bold" style:font-weight-asian="bold"/>
    </style:style>
    <style:style style:name="T96_1" style:family="text">
      <style:text-properties style:font-name-complex="Arial" fo:font-weight="bold" style:font-weight-asian="bold"/>
    </style:style>
    <style:style style:name="P97" style:family="paragraph" style:parent-style-name="Normal">
      <style:text-properties style:font-name-complex="Arial" fo:font-weight="bold" style:font-weight-asian="bold"/>
    </style:style>
    <style:style style:name="Table4" style:family="table">
      <style:table-properties table:align="left" style:width="17.812cm" fo:margin-left="0.19cm"/>
    </style:style>
    <style:style style:name="Column15" style:family="table-column">
      <style:table-column-properties style:column-width="2.404cm"/>
    </style:style>
    <style:style style:name="Column16" style:family="table-column">
      <style:table-column-properties style:column-width="7.4cm"/>
    </style:style>
    <style:style style:name="Column17" style:family="table-column">
      <style:table-column-properties style:column-width="8.008cm"/>
    </style:style>
    <style:style style:name="Row9" style:family="table-row">
      <style:table-row-properties style:min-row-height="0.644cm"/>
    </style:style>
    <style:style style:name="Cell39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98" style:family="paragraph" style:parent-style-name="Normal">
      <style:text-properties fo:color="#ffffff" style:font-name="Arial" fo:font-size="12pt" style:font-size-asian="12pt" style:font-name-complex="Arial" style:font-size-complex="12pt" fo:language="en" fo:language-asian="en" fo:language-complex="ar" fo:country="GB" fo:country-asian="US" fo:country-complex="SA" fo:font-weight="bold" style:font-weight-asian="bold"/>
    </style:style>
    <style:style style:name="Cell40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99" style:family="paragraph" style:parent-style-name="Normal"/>
    <style:style style:name="T99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1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100" style:family="paragraph" style:parent-style-name="Normal"/>
    <style:style style:name="T100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T100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Row10" style:family="table-row">
      <style:table-row-properties style:min-row-height="0.926cm"/>
    </style:style>
    <style:style style:name="Cell42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/>
    <style:style style:name="T101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963cm"/>
    </style:style>
    <style:style style:name="Cell45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/>
    <style:style style:name="T10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6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933cm"/>
    </style:style>
    <style:style style:name="Cell48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0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0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0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0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08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0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10" style:family="paragraph" style:parent-style-name="Normal"/>
    <style:style style:name="T1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11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12" style:family="paragraph" style:parent-style-name="Normal"/>
    <style:style style:name="T1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13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114" style:family="paragraph" style:parent-style-name="Normal"/>
    <style:style style:name="T1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5_7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6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7" style:family="paragraph" style:parent-style-name="Normal"/>
    <style:style style:name="T11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7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8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9" style:family="paragraph" style:parent-style-name="Normal"/>
    <style:style style:name="T11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19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0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1" style:family="paragraph" style:parent-style-name="Normal"/>
    <style:style style:name="T12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2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2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23" style:family="paragraph" style:parent-style-name="Normal">
      <style:text-properties style:font-name-complex="Arial"/>
    </style:style>
    <style:style style:name="P124" style:family="paragraph" style:parent-style-name="Normal"/>
    <style:style style:name="T124_1" style:family="text">
      <style:text-properties fo:font-weight="bold" style:font-weight-asian="bold" style:font-weight-complex="bold"/>
    </style:style>
    <style:style style:name="P125" style:family="paragraph" style:parent-style-name="Normal">
      <style:text-properties fo:font-weight="bold" style:font-weight-asian="bold" style:font-weight-complex="bold"/>
    </style:style>
    <style:style style:name="P126" style:family="paragraph" style:parent-style-name="Normal"/>
    <style:style style:name="T126_1" style:family="text"/>
    <style:style style:name="T126_2" style:family="text"/>
    <style:style style:name="T126_3" style:family="text"/>
    <style:style style:name="T126_4" style:family="text"/>
    <style:style style:name="T126_5" style:family="text"/>
    <style:style style:name="T126_6" style:family="text"/>
    <style:style style:name="T126_7" style:family="text"/>
    <style:style style:name="T126_8" style:family="text"/>
    <style:style style:name="T126_9" style:family="text"/>
    <style:style style:name="T126_10" style:family="text"/>
    <style:style style:name="T126_11" style:family="text"/>
    <style:style style:name="T126_12" style:family="text"/>
    <style:style style:name="T126_13" style:family="text"/>
    <style:style style:name="T126_14" style:family="text"/>
    <style:style style:name="T126_15" style:family="text"/>
    <style:style style:name="P127" style:family="paragraph" style:parent-style-name="Normal">
      <style:text-properties fo:color="#000000" style:font-name-complex="Arial"/>
    </style:style>
    <style:style style:name="P128" style:family="paragraph" style:parent-style-name="Normal">
      <style:paragraph-properties fo:break-before="page"/>
    </style:style>
    <style:style style:name="P129" style:family="paragraph" style:parent-style-name="Normal"/>
    <style:style style:name="T129_1" style:family="text">
      <style:text-properties fo:font-weight="bold" style:font-weight-asian="bold" style:font-weight-complex="bold"/>
    </style:style>
    <style:style style:name="T129_2" style:family="text">
      <style:text-properties fo:font-weight="bold" style:font-weight-asian="bold" style:font-weight-complex="bold"/>
    </style:style>
    <style:style style:name="T129_3" style:family="text">
      <style:text-properties fo:font-weight="bold" style:font-weight-asian="bold" style:font-weight-complex="bold"/>
    </style:style>
    <style:style style:name="T129_4" style:family="text">
      <style:text-properties fo:font-weight="bold" style:font-weight-asian="bold" style:font-weight-complex="bold"/>
    </style:style>
    <style:style style:name="T129_5" style:family="text">
      <style:text-properties fo:font-weight="bold" style:font-weight-asian="bold" style:font-weight-complex="bold"/>
    </style:style>
    <style:style style:name="T129_6" style:family="text">
      <style:text-properties fo:font-weight="bold" style:font-weight-asian="bold" style:font-weight-complex="bold"/>
    </style:style>
    <style:style style:name="P130" style:family="paragraph" style:parent-style-name="Normal"/>
    <style:style style:name="P131" style:family="paragraph" style:parent-style-name="Normal"/>
    <style:style style:name="T131_1" style:family="text"/>
    <style:style style:name="T131_2" style:family="text"/>
    <style:style style:name="T131_3" style:family="text"/>
    <style:style style:name="T131_4" style:family="text"/>
    <style:style style:name="T131_5" style:family="text"/>
    <style:style style:name="T131_6" style:family="text"/>
    <style:style style:name="T131_7" style:family="text"/>
    <style:style style:name="T131_8" style:family="text"/>
    <style:style style:name="T131_9" style:family="text"/>
    <style:style style:name="T131_10" style:family="text"/>
    <style:style style:name="T131_11" style:family="text"/>
    <style:style style:name="T131_12" style:family="text"/>
    <style:style style:name="T131_13" style:family="text"/>
    <style:style style:name="T131_14" style:family="text"/>
    <style:style style:name="T131_15" style:family="text"/>
    <style:style style:name="P132" style:family="paragraph" style:parent-style-name="Normal">
      <style:text-properties style:font-name-complex="Arial"/>
    </style:style>
    <style:style style:name="P133" style:family="paragraph" style:parent-style-name="Normal"/>
    <style:style style:name="T133_1" style:family="text">
      <style:text-properties fo:font-weight="bold" style:font-weight-asian="bold" style:font-weight-complex="bold"/>
    </style:style>
    <style:style style:name="T133_2" style:family="text" style:parent-style-name="Normal">
      <style:text-properties fo:font-weight="bold" style:font-weight-asian="bold" style:font-weight-complex="bold"/>
    </style:style>
    <style:style style:name="P134" style:family="paragraph" style:parent-style-name="Footnote_20_text"/>
    <style:style style:name="T134_1" style:family="text"/>
    <style:style style:name="T134_2" style:family="text">
      <style:text-properties fo:language="en" fo:country="GB"/>
    </style:style>
    <style:style style:name="T134_3" style:family="text">
      <style:text-properties fo:language="en" fo:country="GB"/>
    </style:style>
    <style:style style:name="T134_4" style:family="text">
      <style:text-properties fo:font-weight="bold" style:font-weight-asian="bold" style:font-weight-complex="bold"/>
    </style:style>
    <style:style style:name="T134_5" style:family="text"/>
    <style:style style:name="T134_6" style:family="text"/>
    <style:style style:name="P135" style:family="paragraph" style:parent-style-name="Normal"/>
    <style:style style:name="P136" style:family="paragraph" style:parent-style-name="Normal">
      <style:paragraph-properties fo:margin-left="1.27cm"/>
    </style:style>
    <style:style style:name="T136_1" style:family="text"/>
    <style:style style:name="T136_2" style:family="text"/>
    <style:style style:name="T136_3" style:family="text">
      <style:text-properties fo:color="#000000"/>
    </style:style>
    <style:style style:name="T136_4" style:family="text">
      <style:text-properties fo:color="#000000"/>
    </style:style>
    <style:style style:name="T136_5" style:family="text">
      <style:text-properties fo:color="#000000"/>
    </style:style>
    <style:style style:name="T136_6" style:family="text">
      <style:text-properties fo:color="#000000"/>
    </style:style>
    <style:style style:name="T136_7" style:family="text">
      <style:text-properties fo:color="#000000"/>
    </style:style>
    <style:style style:name="P137" style:family="paragraph" style:parent-style-name="Normal">
      <style:paragraph-properties style:text-autospace="none" style:punctuation-wrap="simple" fo:hyphenation-ladder-count="no-limit">
        <style:tab-stops>
          <style:tab-stop style:type="left" style:leader-style="none" style:position="6.165cm"/>
        </style:tab-stops>
      </style:paragraph-properties>
      <style:text-properties fo:color="#000000" style:font-name-complex="Arial" fo:hyphenate="false" fo:hyphenation-remain-char-count="2" fo:hyphenation-push-char-count="2"/>
    </style:style>
    <style:style style:name="P138" style:family="paragraph" style:parent-style-name="Normal"/>
    <style:style style:name="T138_1" style:family="text">
      <style:text-properties fo:color="#000000" fo:font-weight="bold" style:font-weight-asian="bold" style:font-weight-complex="bold"/>
    </style:style>
    <style:style style:name="T138_2" style:family="text">
      <style:text-properties fo:color="#000000"/>
    </style:style>
    <style:style style:name="T138_3" style:family="text">
      <style:text-properties style:font-style-complex="italic" style:font-name-complex="Arial"/>
    </style:style>
    <style:style style:name="T138_4" style:family="text">
      <style:text-properties style:font-style-complex="italic" style:font-name-complex="Arial"/>
    </style:style>
    <style:style style:name="P139" style:family="paragraph" style:parent-style-name="Normal">
      <style:text-properties fo:color="#000000" style:font-name-complex="Arial"/>
    </style:style>
    <style:style style:name="P140" style:family="paragraph" style:parent-style-name="Normal">
      <style:paragraph-properties fo:margin-left="1.27cm"/>
    </style:style>
    <style:style style:name="T140_1" style:family="text">
      <style:text-properties fo:color="#000000"/>
    </style:style>
    <style:style style:name="T140_2" style:family="text">
      <style:text-properties fo:color="#000000"/>
    </style:style>
    <style:style style:name="T140_3" style:family="text">
      <style:text-properties fo:color="#000000"/>
    </style:style>
    <style:style style:name="T140_4" style:family="text">
      <style:text-properties fo:color="#000000"/>
    </style:style>
    <style:style style:name="T140_5" style:family="text">
      <style:text-properties fo:color="#000000"/>
    </style:style>
    <style:style style:name="T140_6" style:family="text">
      <style:text-properties fo:color="#000000"/>
    </style:style>
    <style:style style:name="P141" style:family="paragraph" style:parent-style-name="Normal">
      <style:paragraph-properties style:text-autospace="none" style:punctuation-wrap="simple" fo:hyphenation-ladder-count="no-limit">
        <style:tab-stops>
          <style:tab-stop style:type="left" style:leader-style="none" style:position="6.165cm"/>
        </style:tab-stops>
      </style:paragraph-properties>
      <style:text-properties fo:color="#000000" style:font-name-complex="Arial" style:text-underline-style="solid" style:text-underline-color="font-color" fo:hyphenate="false" fo:hyphenation-remain-char-count="2" fo:hyphenation-push-char-count="2"/>
    </style:style>
    <style:style style:name="P142" style:family="paragraph" style:parent-style-name="Normal"/>
    <style:style style:name="T142_1" style:family="text">
      <style:text-properties fo:color="#000000" fo:font-weight="bold" style:font-weight-asian="bold" style:font-weight-complex="bold"/>
    </style:style>
    <style:style style:name="T142_2" style:family="text">
      <style:text-properties fo:color="#000000"/>
    </style:style>
    <style:style style:name="P143" style:family="paragraph" style:parent-style-name="Normal">
      <style:text-properties fo:color="#000000"/>
    </style:style>
    <style:style style:name="P144" style:family="paragraph" style:parent-style-name="Normal">
      <style:paragraph-properties fo:margin-left="1.27cm"/>
    </style:style>
    <style:style style:name="T144_1" style:family="text">
      <style:text-properties fo:color="#000000"/>
    </style:style>
    <style:style style:name="T144_2" style:family="text">
      <style:text-properties fo:color="#000000"/>
    </style:style>
    <style:style style:name="T144_3" style:family="text">
      <style:text-properties fo:color="#000000"/>
    </style:style>
    <style:style style:name="T144_4" style:family="text">
      <style:text-properties fo:color="#000000"/>
    </style:style>
    <style:style style:name="T144_5" style:family="text">
      <style:text-properties fo:color="#000000"/>
    </style:style>
    <style:style style:name="P145" style:family="paragraph" style:parent-style-name="Normal">
      <style:paragraph-properties style:text-autospace="none" style:punctuation-wrap="simple" fo:hyphenation-ladder-count="no-limit">
        <style:tab-stops>
          <style:tab-stop style:type="left" style:leader-style="none" style:position="6.165cm"/>
        </style:tab-stops>
      </style:paragraph-properties>
      <style:text-properties fo:color="#000000" style:font-name-complex="Arial" fo:hyphenate="false" fo:hyphenation-remain-char-count="2" fo:hyphenation-push-char-count="2"/>
    </style:style>
    <style:style style:name="P146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/>
    </style:style>
    <style:style style:name="T146_1" style:family="text">
      <style:text-properties style:font-name-complex="Arial" fo:font-weight="bold" style:font-weight-asian="bold" style:font-weight-complex="bold"/>
    </style:style>
    <style:style style:name="P147" style:family="paragraph" style:parent-style-name="Normal">
      <style:text-properties style:font-name-complex="Arial" style:font-weight-complex="bold"/>
    </style:style>
    <style:style style:name="P148" style:family="paragraph" style:parent-style-name="Normal"/>
    <style:style style:name="T148_1" style:family="text">
      <style:text-properties style:font-name-complex="Arial" style:font-weight-complex="bold"/>
    </style:style>
    <style:style style:name="T148_2" style:family="text">
      <style:text-properties style:font-name-complex="Arial" style:font-weight-complex="bold"/>
    </style:style>
    <style:style style:name="T148_3" style:family="text">
      <style:text-properties style:font-name-complex="Arial" style:font-weight-complex="bold"/>
    </style:style>
    <style:style style:name="T148_4" style:family="text">
      <style:text-properties style:font-name-complex="Arial" style:font-weight-complex="bold"/>
    </style:style>
    <style:style style:name="T148_5" style:family="text">
      <style:text-properties style:font-name-complex="Arial" style:font-weight-complex="bold"/>
    </style:style>
    <style:style style:name="T148_6" style:family="text">
      <style:text-properties style:font-name-complex="Arial" style:font-weight-complex="bold"/>
    </style:style>
    <style:style style:name="T148_7" style:family="text">
      <style:text-properties style:font-name-complex="Arial" style:font-weight-complex="bold"/>
    </style:style>
    <style:style style:name="T148_8" style:family="text">
      <style:text-properties style:font-name-complex="Arial" style:font-weight-complex="bold"/>
    </style:style>
    <style:style style:name="T148_9" style:family="text">
      <style:text-properties style:font-name-complex="Arial"/>
    </style:style>
    <style:style style:name="T148_10" style:family="text">
      <style:text-properties style:font-name-complex="Arial" style:font-weight-complex="bold"/>
    </style:style>
    <style:style style:name="T148_11" style:family="text">
      <style:text-properties style:font-name-complex="Arial"/>
    </style:style>
    <style:style style:name="T148_12" style:family="text">
      <style:text-properties style:font-name-complex="Arial"/>
    </style:style>
    <style:style style:name="T148_13" style:family="text">
      <style:text-properties style:font-name-complex="Arial" style:font-weight-complex="bold"/>
    </style:style>
    <style:style style:name="T148_14" style:family="text">
      <style:text-properties style:font-name-complex="Arial" style:font-weight-complex="bold"/>
    </style:style>
    <style:style style:name="T148_15" style:family="text">
      <style:text-properties style:font-name-complex="Arial" style:font-weight-complex="bold"/>
    </style:style>
    <style:style style:name="T148_16" style:family="text">
      <style:text-properties style:font-name-complex="Arial" style:font-weight-complex="bold"/>
    </style:style>
    <style:style style:name="T148_17" style:family="text">
      <style:text-properties style:font-name-complex="Arial" style:font-weight-complex="bold"/>
    </style:style>
    <style:style style:name="T148_18" style:family="text">
      <style:text-properties style:font-name-complex="Arial" style:font-weight-complex="bold"/>
    </style:style>
    <style:style style:name="T148_19" style:family="text">
      <style:text-properties style:font-name-complex="Arial" style:font-weight-complex="bold"/>
    </style:style>
    <style:style style:name="P149" style:family="paragraph" style:parent-style-name="Normal">
      <style:text-properties style:font-name-complex="Arial" fo:font-weight="bold" style:font-weight-asian="bold"/>
    </style:style>
    <style:style style:name="P150" style:family="paragraph" style:parent-style-name="List_20_Paragraph">
      <style:text-properties style:font-name-complex="Arial" fo:font-weight="bold" style:font-weight-asian="bold"/>
    </style:style>
    <style:style style:name="T150_1" style:family="text">
      <style:text-properties style:font-name-complex="Arial" fo:font-weight="bold" style:font-weight-asian="bold"/>
    </style:style>
    <style:style style:name="P151" style:family="paragraph" style:parent-style-name="Normal">
      <style:text-properties style:font-name-complex="Arial" fo:font-weight="bold" style:font-weight-asian="bold"/>
    </style:style>
    <style:style style:name="P152" style:family="paragraph" style:parent-style-name="Normal"/>
    <style:style style:name="T152_1" style:family="text">
      <style:text-properties style:font-name-complex="Arial" style:font-weight-complex="bold"/>
    </style:style>
    <style:style style:name="T152_2" style:family="text">
      <style:text-properties style:font-name-complex="Arial" style:font-weight-complex="bold"/>
    </style:style>
    <style:style style:name="T152_3" style:family="text">
      <style:text-properties style:font-name-complex="Arial" style:font-weight-complex="bold"/>
    </style:style>
    <style:style style:name="T152_4" style:family="text">
      <style:text-properties style:font-name-complex="Arial" style:font-weight-complex="bold"/>
    </style:style>
    <style:style style:name="T152_5" style:family="text">
      <style:text-properties style:font-name-complex="Arial"/>
    </style:style>
    <style:style style:name="T152_6" style:family="text">
      <style:text-properties style:font-name-complex="Arial"/>
    </style:style>
    <style:style style:name="T152_7" style:family="text">
      <style:text-properties style:font-name-complex="Arial"/>
    </style:style>
    <style:style style:name="T152_8" style:family="text">
      <style:text-properties style:font-name-complex="Arial"/>
    </style:style>
    <style:style style:name="T152_9" style:family="text">
      <style:text-properties style:font-name-complex="Arial"/>
    </style:style>
    <style:style style:name="T152_10" style:family="text">
      <style:text-properties style:font-name-complex="Arial"/>
    </style:style>
    <style:style style:name="T152_11" style:family="text">
      <style:text-properties style:font-name-complex="Arial"/>
    </style:style>
    <style:style style:name="T152_12" style:family="text">
      <style:text-properties style:font-name-complex="Arial"/>
    </style:style>
    <style:style style:name="T152_13" style:family="text">
      <style:text-properties style:font-name-complex="Arial"/>
    </style:style>
    <style:style style:name="T152_14" style:family="text">
      <style:text-properties style:font-name-complex="Arial"/>
    </style:style>
    <style:style style:name="T152_15" style:family="text">
      <style:text-properties style:font-name-complex="Arial"/>
    </style:style>
    <style:style style:name="T152_16" style:family="text">
      <style:text-properties style:font-name-complex="Arial"/>
    </style:style>
    <style:style style:name="T152_17" style:family="text">
      <style:text-properties style:font-name-complex="Arial"/>
    </style:style>
    <style:style style:name="T152_18" style:family="text">
      <style:text-properties style:font-name-complex="Arial"/>
    </style:style>
    <style:style style:name="T152_19" style:family="text">
      <style:text-properties style:font-name-complex="Arial"/>
    </style:style>
    <style:style style:name="T152_20" style:family="text">
      <style:text-properties style:font-name-complex="Arial"/>
    </style:style>
    <style:style style:name="T152_21" style:family="text">
      <style:text-properties style:font-name-complex="Arial"/>
    </style:style>
    <style:style style:name="T152_22" style:family="text">
      <style:text-properties style:font-name-complex="Arial"/>
    </style:style>
    <style:style style:name="T152_23" style:family="text">
      <style:text-properties style:font-name-complex="Arial"/>
    </style:style>
    <style:style style:name="T152_24" style:family="text">
      <style:text-properties style:font-name-complex="Arial"/>
    </style:style>
    <style:style style:name="T152_25" style:family="text">
      <style:text-properties style:font-name-complex="Arial"/>
    </style:style>
    <style:style style:name="T152_26" style:family="text">
      <style:text-properties style:font-name-complex="Arial"/>
    </style:style>
    <style:style style:name="T152_27" style:family="text">
      <style:text-properties style:font-name-complex="Arial"/>
    </style:style>
    <style:style style:name="T152_28" style:family="text">
      <style:text-properties style:font-name-complex="Arial"/>
    </style:style>
    <style:style style:name="T152_29" style:family="text">
      <style:text-properties style:font-name-complex="Arial"/>
    </style:style>
    <style:style style:name="T152_30" style:family="text">
      <style:text-properties style:font-name-complex="Arial"/>
    </style:style>
    <style:style style:name="T152_31" style:family="text">
      <style:text-properties style:font-name-complex="Arial"/>
    </style:style>
    <style:style style:name="T152_32" style:family="text">
      <style:text-properties style:font-name-complex="Arial"/>
    </style:style>
    <style:style style:name="T152_33" style:family="text">
      <style:text-properties style:font-name-complex="Arial"/>
    </style:style>
    <style:style style:name="T152_34" style:family="text">
      <style:text-properties style:font-name-complex="Arial"/>
    </style:style>
    <style:style style:name="T152_35" style:family="text">
      <style:text-properties style:font-name-complex="Arial"/>
    </style:style>
    <style:style style:name="T152_36" style:family="text">
      <style:text-properties style:font-name-complex="Arial"/>
    </style:style>
    <style:style style:name="T152_37" style:family="text">
      <style:text-properties style:font-name-complex="Arial"/>
    </style:style>
    <style:style style:name="T152_38" style:family="text">
      <style:text-properties style:font-name-complex="Arial"/>
    </style:style>
    <style:style style:name="T152_39" style:family="text">
      <style:text-properties style:font-name-complex="Arial"/>
    </style:style>
    <style:style style:name="T152_40" style:family="text">
      <style:text-properties style:font-name-complex="Arial"/>
    </style:style>
    <style:style style:name="T152_41" style:family="text">
      <style:text-properties style:font-name-complex="Arial"/>
    </style:style>
    <style:style style:name="T152_42" style:family="text">
      <style:text-properties style:font-name-complex="Arial"/>
    </style:style>
    <style:style style:name="T152_43" style:family="text">
      <style:text-properties style:font-name-complex="Arial"/>
    </style:style>
    <style:style style:name="T152_44" style:family="text">
      <style:text-properties style:font-name-complex="Arial"/>
    </style:style>
    <style:style style:name="P153" style:family="paragraph" style:parent-style-name="Normal">
      <style:text-properties style:font-name-complex="Arial"/>
    </style:style>
    <style:style style:name="P154" style:family="paragraph" style:parent-style-name="List_20_Paragraph">
      <style:text-properties style:font-name-complex="Arial" fo:font-weight="bold" style:font-weight-asian="bold"/>
    </style:style>
    <style:style style:name="T154_1" style:family="text">
      <style:text-properties style:font-name-complex="Arial" fo:font-weight="bold" style:font-weight-asian="bold"/>
    </style:style>
    <style:style style:name="T154_2" style:family="text">
      <style:text-properties style:font-name-complex="Arial" fo:font-weight="bold" style:font-weight-asian="bold"/>
    </style:style>
    <style:style style:name="T154_3" style:family="text">
      <style:text-properties style:font-name-complex="Arial" fo:font-weight="bold" style:font-weight-asian="bold"/>
    </style:style>
    <style:style style:name="P155" style:family="paragraph" style:parent-style-name="Normal">
      <style:text-properties style:font-name-complex="Arial" fo:font-weight="bold" style:font-weight-asian="bold"/>
    </style:style>
    <style:style style:name="P156" style:family="paragraph" style:parent-style-name="Normal"/>
    <style:style style:name="T156_1" style:family="text">
      <style:text-properties style:font-name-complex="Arial"/>
    </style:style>
    <style:style style:name="T156_2" style:family="text">
      <style:text-properties style:font-name-complex="Arial"/>
    </style:style>
    <style:style style:name="T156_3" style:family="text">
      <style:text-properties style:font-name-complex="Arial"/>
    </style:style>
    <style:style style:name="T156_4" style:family="text">
      <style:text-properties style:font-name-complex="Arial"/>
    </style:style>
    <style:style style:name="T156_5" style:family="text">
      <style:text-properties style:font-name-complex="Arial"/>
    </style:style>
    <style:style style:name="T156_6" style:family="text">
      <style:text-properties style:font-name-complex="Arial"/>
    </style:style>
    <style:style style:name="T156_7" style:family="text">
      <style:text-properties style:font-name-complex="Arial"/>
    </style:style>
    <style:style style:name="T156_8" style:family="text">
      <style:text-properties style:font-name-complex="Arial"/>
    </style:style>
    <style:style style:name="T156_9" style:family="text">
      <style:text-properties style:font-name-complex="Arial"/>
    </style:style>
    <style:style style:name="T156_10" style:family="text">
      <style:text-properties style:font-name-complex="Arial"/>
    </style:style>
    <style:style style:name="T156_11" style:family="text">
      <style:text-properties style:font-name-complex="Arial"/>
    </style:style>
    <style:style style:name="T156_12" style:family="text">
      <style:text-properties style:font-name-complex="Arial"/>
    </style:style>
    <style:style style:name="T156_13" style:family="text">
      <style:text-properties style:font-name-complex="Arial"/>
    </style:style>
    <style:style style:name="T156_14" style:family="text">
      <style:text-properties style:font-name-complex="Arial"/>
    </style:style>
    <style:style style:name="P157" style:family="paragraph" style:parent-style-name="Normal">
      <style:text-properties style:font-name-complex="Arial"/>
    </style:style>
    <style:style style:name="P158" style:family="paragraph" style:parent-style-name="Normal"/>
    <style:style style:name="T158_1" style:family="text">
      <style:text-properties style:font-name-complex="Arial"/>
    </style:style>
    <style:style style:name="T158_2" style:family="text">
      <style:text-properties style:font-name-complex="Arial"/>
    </style:style>
    <style:style style:name="T158_3" style:family="text">
      <style:text-properties style:font-name-complex="Arial"/>
    </style:style>
    <style:style style:name="P159" style:family="paragraph" style:parent-style-name="Normal">
      <style:text-properties style:font-name-complex="Arial"/>
    </style:style>
    <style:style style:name="P160" style:family="paragraph" style:parent-style-name="List_20_Paragraph">
      <style:text-properties style:font-name-complex="Arial" fo:font-weight="bold" style:font-weight-asian="bold"/>
    </style:style>
    <style:style style:name="T160_1" style:family="text">
      <style:text-properties style:font-name-complex="Arial" fo:font-weight="bold" style:font-weight-asian="bold"/>
    </style:style>
    <style:style style:name="P161" style:family="paragraph" style:parent-style-name="Normal">
      <style:text-properties style:font-name-complex="Arial" fo:font-weight="bold" style:font-weight-asian="bold"/>
    </style:style>
    <style:style style:name="P162" style:family="paragraph" style:parent-style-name="Normal"/>
    <style:style style:name="T162_1" style:family="text">
      <style:text-properties style:font-name-complex="Arial" fo:font-weight="bold" style:font-weight-asian="bold" style:font-weight-complex="bold"/>
    </style:style>
    <style:style style:name="T162_2" style:family="text">
      <style:text-properties style:font-name-complex="Arial" fo:font-weight="bold" style:font-weight-asian="bold" style:font-weight-complex="bold"/>
    </style:style>
    <style:style style:name="P163" style:family="paragraph" style:parent-style-name="Normal"/>
    <style:style style:name="T163_1" style:family="text">
      <style:text-properties style:font-name-complex="Arial"/>
    </style:style>
    <style:style style:name="T163_2" style:family="text">
      <style:text-properties style:font-name-complex="Arial"/>
    </style:style>
    <style:style style:name="T163_3" style:family="text">
      <style:text-properties style:font-name-complex="Arial"/>
    </style:style>
    <style:style style:name="T163_4" style:family="text">
      <style:text-properties style:font-name-complex="Arial"/>
    </style:style>
    <style:style style:name="T163_5" style:family="text">
      <style:text-properties style:font-name-complex="Arial"/>
    </style:style>
    <style:style style:name="T163_6" style:family="text">
      <style:text-properties style:font-name-complex="Arial"/>
    </style:style>
    <style:style style:name="T163_7" style:family="text">
      <style:text-properties style:font-name-complex="Arial"/>
    </style:style>
    <style:style style:name="T163_8" style:family="text">
      <style:text-properties style:font-name-complex="Arial"/>
    </style:style>
    <style:style style:name="T163_9" style:family="text">
      <style:text-properties style:font-name-complex="Arial"/>
    </style:style>
    <style:style style:name="T163_10" style:family="text">
      <style:text-properties style:font-name-complex="Arial"/>
    </style:style>
    <style:style style:name="T163_11" style:family="text">
      <style:text-properties style:font-name-complex="Arial"/>
    </style:style>
    <style:style style:name="T163_12" style:family="text">
      <style:text-properties style:font-name-complex="Arial"/>
    </style:style>
    <style:style style:name="T163_13" style:family="text">
      <style:text-properties style:font-name-complex="Arial"/>
    </style:style>
    <style:style style:name="P164" style:family="paragraph" style:parent-style-name="Normal">
      <style:text-properties style:font-name-complex="Arial"/>
    </style:style>
    <style:style style:name="P165" style:family="paragraph" style:parent-style-name="Normal"/>
    <style:style style:name="T165_1" style:family="text">
      <style:text-properties style:font-name-complex="Arial"/>
    </style:style>
    <style:style style:name="T165_2" style:family="text">
      <style:text-properties style:font-name-complex="Arial"/>
    </style:style>
    <style:style style:name="T165_3" style:family="text">
      <style:text-properties style:font-name-complex="Arial"/>
    </style:style>
    <style:style style:name="T165_4" style:family="text">
      <style:text-properties style:font-name-complex="Arial"/>
    </style:style>
    <style:style style:name="T165_5" style:family="text">
      <style:text-properties style:font-name-complex="Arial"/>
    </style:style>
    <style:style style:name="T165_6" style:family="text">
      <style:text-properties style:font-name-complex="Arial"/>
    </style:style>
    <style:style style:name="T165_7" style:family="text">
      <style:text-properties style:font-name-complex="Arial"/>
    </style:style>
    <style:style style:name="T165_8" style:family="text">
      <style:text-properties style:font-name-complex="Arial"/>
    </style:style>
    <style:style style:name="T165_9" style:family="text">
      <style:text-properties style:font-name-complex="Arial"/>
    </style:style>
    <style:style style:name="T165_10" style:family="text">
      <style:text-properties style:font-name-complex="Arial"/>
    </style:style>
    <style:style style:name="T165_11" style:family="text">
      <style:text-properties style:font-name-complex="Arial"/>
    </style:style>
    <style:style style:name="P166" style:family="paragraph" style:parent-style-name="Normal">
      <style:text-properties style:font-name-complex="Arial"/>
    </style:style>
    <style:style style:name="P167" style:family="paragraph" style:parent-style-name="Normal"/>
    <style:style style:name="FR2" style:family="graphic" style:parent-style-name="Normal">
      <style:graphic-properties draw:stroke="solid" draw:opacity="35%" style:background-transparency="65%" draw:fill-color="#59c5d8f1" fo:background-color="#59c5d8f1" fo:padding-top="0.508cm" fo:border-top="#000000 0.018cm solid" fo:padding-bottom="0.508cm" fo:border-bottom="#000000 0.018cm solid" fo:padding-left="0.508cm" fo:border-left="#000000 0.018cm solid" fo:margin-left="0.318cm" fo:padding-right="0.508cm" fo:border-right="#000000 0.018cm solid" fo:margin-right="0.318cm" style:horizontal-pos="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68" style:family="paragraph" style:parent-style-name="Normal"/>
    <style:style style:name="T1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9" style:family="paragraph" style:parent-style-name="List_20_Paragraph">
      <style:text-properties fo:font-size="10pt" style:font-size-asian="10pt" style:font-name-complex="Arial" style:font-size-complex="10pt"/>
    </style:style>
    <style:style style:name="T169_1" style:family="text">
      <style:text-properties fo:font-size="10pt" style:font-size-asian="10pt" style:font-name-complex="Arial" style:font-size-complex="10pt"/>
    </style:style>
    <style:style style:name="T169_2" style:family="text">
      <style:text-properties fo:font-size="10pt" style:font-size-asian="10pt" style:font-name-complex="Arial" style:font-size-complex="10pt"/>
    </style:style>
    <style:style style:name="T169_3" style:family="text">
      <style:text-properties fo:font-size="10pt" style:font-size-asian="10pt" style:font-name-complex="Arial" style:font-size-complex="10pt"/>
    </style:style>
    <style:style style:name="P170" style:family="paragraph" style:parent-style-name="List_20_Paragraph">
      <style:text-properties fo:font-size="10pt" style:font-size-asian="10pt" style:font-name-complex="Arial" style:font-size-complex="10pt"/>
    </style:style>
    <style:style style:name="T170_1" style:family="text">
      <style:text-properties fo:font-size="10pt" style:font-size-asian="10pt" style:font-name-complex="Arial" style:font-size-complex="10pt"/>
    </style:style>
    <style:style style:name="T170_2" style:family="text">
      <style:text-properties fo:font-size="10pt" style:font-size-asian="10pt" style:font-name-complex="Arial" style:font-size-complex="10pt"/>
    </style:style>
    <style:style style:name="T170_3" style:family="text">
      <style:text-properties fo:font-size="10pt" style:font-size-asian="10pt" style:font-name-complex="Arial" style:font-size-complex="10pt"/>
    </style:style>
    <style:style style:name="T170_4" style:family="text">
      <style:text-properties fo:font-size="10pt" style:font-size-asian="10pt" style:font-name-complex="Arial" style:font-size-complex="10pt"/>
    </style:style>
    <style:style style:name="T170_5" style:family="text">
      <style:text-properties fo:font-size="10pt" style:font-size-asian="10pt" style:font-name-complex="Arial" style:font-size-complex="10pt"/>
    </style:style>
    <style:style style:name="P171" style:family="paragraph" style:parent-style-name="List_20_Paragraph">
      <style:text-properties fo:font-size="10pt" style:font-size-asian="10pt" style:font-name-complex="Arial" style:font-size-complex="10pt"/>
    </style:style>
    <style:style style:name="T171_1" style:family="text">
      <style:text-properties fo:font-size="10pt" style:font-size-asian="10pt" style:font-name-complex="Arial" style:font-size-complex="10pt"/>
    </style:style>
    <style:style style:name="T171_2" style:family="text">
      <style:text-properties fo:font-size="10pt" style:font-size-asian="10pt" style:font-name-complex="Arial" style:font-size-complex="10pt"/>
    </style:style>
    <style:style style:name="T171_3" style:family="text">
      <style:text-properties fo:font-size="10pt" style:font-size-asian="10pt" style:font-name-complex="Arial" style:font-size-complex="10pt"/>
    </style:style>
    <style:style style:name="T171_4" style:family="text">
      <style:text-properties fo:font-size="10pt" style:font-size-asian="10pt" style:font-name-complex="Arial" style:font-size-complex="10pt"/>
    </style:style>
    <style:style style:name="T171_5" style:family="text">
      <style:text-properties fo:font-size="10pt" style:font-size-asian="10pt" style:font-name-complex="Arial" style:font-size-complex="10pt"/>
    </style:style>
    <style:style style:name="P172" style:family="paragraph" style:parent-style-name="List_20_Paragraph">
      <style:text-properties fo:font-size="10pt" style:font-size-asian="10pt" style:font-name-complex="Arial" style:font-size-complex="10pt"/>
    </style:style>
    <style:style style:name="T172_1" style:family="text">
      <style:text-properties fo:font-size="10pt" style:font-size-asian="10pt" style:font-name-complex="Arial" style:font-size-complex="10pt"/>
    </style:style>
    <style:style style:name="T172_2" style:family="text">
      <style:text-properties fo:font-size="10pt" style:font-size-asian="10pt" style:font-name-complex="Arial" style:font-size-complex="10pt"/>
    </style:style>
    <style:style style:name="T172_3" style:family="text">
      <style:text-properties fo:font-size="10pt" style:font-size-asian="10pt" style:font-name-complex="Arial" style:font-size-complex="10pt"/>
    </style:style>
    <style:style style:name="T172_4" style:family="text">
      <style:text-properties fo:font-size="10pt" style:font-size-asian="10pt" style:font-name-complex="Arial" style:font-size-complex="10pt"/>
    </style:style>
    <style:style style:name="T172_5" style:family="text">
      <style:text-properties fo:font-size="10pt" style:font-size-asian="10pt" style:font-name-complex="Arial" style:font-size-complex="10pt"/>
    </style:style>
    <style:style style:name="P173" style:family="paragraph" style:parent-style-name="List_20_Paragraph"/>
    <style:style style:name="T173_1" style:family="text">
      <style:text-properties fo:font-size="10pt" style:font-size-asian="10pt" style:font-name-complex="Arial" style:font-size-complex="10pt"/>
    </style:style>
    <style:style style:name="T173_2" style:family="text">
      <style:text-properties style:font-name-complex="Arial"/>
    </style:style>
    <style:style style:name="P174" style:family="paragraph" style:parent-style-name="Normal">
      <style:text-properties style:font-name-complex="Arial"/>
    </style:style>
    <style:style style:name="P175" style:family="paragraph" style:parent-style-name="Normal"/>
    <style:style style:name="T175_1" style:family="text">
      <style:text-properties style:font-name-complex="Arial" fo:font-weight="bold" style:font-weight-asian="bold" style:font-weight-complex="bold"/>
    </style:style>
    <style:style style:name="T175_2" style:family="text">
      <style:text-properties style:font-name-complex="Arial" fo:font-weight="bold" style:font-weight-asian="bold" style:font-weight-complex="bold"/>
    </style:style>
    <style:style style:name="T175_3" style:family="text">
      <style:text-properties style:font-name-complex="Arial"/>
    </style:style>
    <style:style style:name="P176" style:family="paragraph" style:parent-style-name="Normal"/>
    <style:style style:name="T176_1" style:family="text">
      <style:text-properties style:font-name-complex="Arial"/>
    </style:style>
    <style:style style:name="T176_2" style:family="text">
      <style:text-properties style:font-name-complex="Arial"/>
    </style:style>
    <style:style style:name="T176_3" style:family="text">
      <style:text-properties style:font-name-complex="Arial"/>
    </style:style>
    <style:style style:name="T176_4" style:family="text">
      <style:text-properties style:font-name-complex="Arial"/>
    </style:style>
    <style:style style:name="T176_5" style:family="text">
      <style:text-properties style:font-name-complex="Arial"/>
    </style:style>
    <style:style style:name="T176_6" style:family="text">
      <style:text-properties style:font-name-complex="Arial"/>
    </style:style>
    <style:style style:name="T176_7" style:family="text">
      <style:text-properties style:font-name-complex="Arial"/>
    </style:style>
    <style:style style:name="T176_8" style:family="text">
      <style:text-properties style:font-name-complex="Arial"/>
    </style:style>
    <style:style style:name="P177" style:family="paragraph" style:parent-style-name="Normal">
      <style:text-properties style:font-name-complex="Arial"/>
    </style:style>
    <style:style style:name="P178" style:family="paragraph" style:parent-style-name="Normal"/>
    <style:style style:name="FR3" style:family="graphic" style:parent-style-name="Normal">
      <style:graphic-properties draw:stroke="solid" draw:opacity="35%" style:background-transparency="65%" draw:fill-color="#59c5d8f1" fo:background-color="#59c5d8f1" fo:padding-top="0.508cm" fo:border-top="#000000 0.018cm solid" fo:padding-bottom="0.508cm" fo:border-bottom="#000000 0.018cm solid" fo:padding-left="0.508cm" fo:border-left="#000000 0.018cm solid" fo:margin-left="1.27cm" fo:padding-right="0.508cm" fo:border-right="#000000 0.018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79" style:family="paragraph" style:parent-style-name="Normal"/>
    <style:style style:name="T17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79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80" style:family="paragraph" style:parent-style-name="List_20_Paragraph">
      <style:text-properties fo:font-size="10pt" style:font-size-asian="10pt" style:font-name-complex="Arial" style:font-size-complex="10pt"/>
    </style:style>
    <style:style style:name="T180_1" style:family="text">
      <style:text-properties fo:font-size="10pt" style:font-size-asian="10pt" style:font-name-complex="Arial" style:font-size-complex="10pt"/>
    </style:style>
    <style:style style:name="P181" style:family="paragraph" style:parent-style-name="List_20_Paragraph">
      <style:text-properties fo:font-size="10pt" style:font-size-asian="10pt" style:font-name-complex="Arial" style:font-size-complex="10pt"/>
    </style:style>
    <style:style style:name="T181_1" style:family="text">
      <style:text-properties fo:font-size="10pt" style:font-size-asian="10pt" style:font-name-complex="Arial" style:font-size-complex="10pt"/>
    </style:style>
    <style:style style:name="P182" style:family="paragraph" style:parent-style-name="List_20_Paragraph">
      <style:text-properties fo:font-size="10pt" style:font-size-asian="10pt" style:font-name-complex="Arial" style:font-size-complex="10pt"/>
    </style:style>
    <style:style style:name="T182_1" style:family="text">
      <style:text-properties fo:font-size="10pt" style:font-size-asian="10pt" style:font-name-complex="Arial" style:font-size-complex="10pt"/>
    </style:style>
    <style:style style:name="P183" style:family="paragraph" style:parent-style-name="List_20_Paragraph">
      <style:text-properties fo:font-size="10pt" style:font-size-asian="10pt" style:font-name-complex="Arial" style:font-size-complex="10pt"/>
    </style:style>
    <style:style style:name="T183_1" style:family="text">
      <style:text-properties fo:font-size="10pt" style:font-size-asian="10pt" style:font-name-complex="Arial" style:font-size-complex="10pt"/>
    </style:style>
    <style:style style:name="P184" style:family="paragraph" style:parent-style-name="List_20_Paragraph"/>
    <style:style style:name="T184_1" style:family="text">
      <style:text-properties fo:font-size="10pt" style:font-size-asian="10pt" style:font-name-complex="Arial" style:font-size-complex="10pt"/>
    </style:style>
    <style:style style:name="T184_2" style:family="text">
      <style:text-properties style:font-name-complex="Arial"/>
    </style:style>
    <style:style style:name="T184_3" style:family="text">
      <style:text-properties style:font-name-complex="Arial"/>
    </style:style>
    <style:style style:name="P185" style:family="paragraph" style:parent-style-name="Normal">
      <style:text-properties style:font-name-complex="Arial" fo:font-weight="bold" style:font-weight-asian="bold" style:font-weight-complex="bold"/>
    </style:style>
    <style:style style:name="P186" style:family="paragraph" style:parent-style-name="Normal"/>
    <style:style style:name="T186_1" style:family="text">
      <style:text-properties style:font-name-complex="Arial" fo:font-weight="bold" style:font-weight-asian="bold" style:font-weight-complex="bold"/>
    </style:style>
    <style:style style:name="T186_2" style:family="text">
      <style:text-properties style:font-name-complex="Arial" fo:font-weight="bold" style:font-weight-asian="bold" style:font-weight-complex="bold"/>
    </style:style>
    <style:style style:name="P187" style:family="paragraph" style:parent-style-name="Normal"/>
    <style:style style:name="T187_1" style:family="text"/>
    <style:style style:name="T187_2" style:family="text"/>
    <style:style style:name="T187_3" style:family="text"/>
    <style:style style:name="P188" style:family="paragraph" style:parent-style-name="Normal"/>
    <style:style style:name="P189" style:family="paragraph" style:parent-style-name="Normal"/>
    <style:style style:name="FR4" style:family="graphic" style:parent-style-name="Normal">
      <style:graphic-properties draw:stroke="solid" draw:opacity="35%" style:background-transparency="65%" draw:fill-color="#59c5d8f1" fo:background-color="#59c5d8f1" fo:padding-top="0.508cm" fo:border-top="#000000 0.018cm solid" fo:padding-bottom="0.508cm" fo:border-bottom="#000000 0.018cm solid" fo:padding-left="0.508cm" fo:border-left="#000000 0.018cm solid" fo:margin-left="1.27cm" fo:padding-right="0.508cm" fo:border-right="#000000 0.018cm solid" fo:margin-right="0.318cm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90" style:family="paragraph" style:parent-style-name="Normal"/>
    <style:style style:name="T19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90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90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91" style:family="paragraph" style:parent-style-name="List_20_Paragraph">
      <style:text-properties fo:font-size="10pt" style:font-size-asian="10pt" style:font-name-complex="Arial" style:font-size-complex="10pt"/>
    </style:style>
    <style:style style:name="T191_1" style:family="text">
      <style:text-properties fo:font-size="10pt" style:font-size-asian="10pt" style:font-name-complex="Arial" style:font-size-complex="10pt"/>
    </style:style>
    <style:style style:name="P192" style:family="paragraph" style:parent-style-name="List_20_Paragraph">
      <style:text-properties style:font-name-complex="Arial"/>
    </style:style>
    <style:style style:name="T192_1" style:family="text">
      <style:text-properties fo:font-size="10pt" style:font-size-asian="10pt" style:font-name-complex="Arial" style:font-size-complex="10pt"/>
    </style:style>
    <style:style style:name="P193" style:family="paragraph" style:parent-style-name="Normal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93_1" style:family="text"/>
    <style:style style:name="T193_2" style:family="text"/>
    <style:style style:name="P194" style:family="paragraph" style:parent-style-name="Normal">
      <style:text-properties style:font-name-complex="Arial"/>
    </style:style>
    <style:style style:name="P195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 fo:font-weight="bold" style:font-weight-asian="bold"/>
    </style:style>
    <style:style style:name="T195_1" style:family="text">
      <style:text-properties style:font-name-complex="Arial" fo:font-weight="bold" style:font-weight-asian="bold"/>
    </style:style>
    <style:style style:name="T195_2" style:family="text">
      <style:text-properties style:font-name-complex="Arial" fo:font-weight="bold" style:font-weight-asian="bold"/>
    </style:style>
    <style:style style:name="P196" style:family="paragraph" style:parent-style-name="Normal">
      <style:text-properties style:font-name-complex="Arial"/>
    </style:style>
    <style:style style:name="P197" style:family="paragraph" style:parent-style-name="Normal"/>
    <style:style style:name="T197_1" style:family="text">
      <style:text-properties style:font-name-complex="Arial" fo:language-asian="en" fo:country-asian="GB"/>
    </style:style>
    <style:style style:name="T197_2" style:family="text">
      <style:text-properties style:font-name-complex="Arial" fo:language-asian="en" fo:country-asian="GB"/>
    </style:style>
    <style:style style:name="T197_3" style:family="text">
      <style:text-properties style:font-name-complex="Arial" fo:language-asian="en" fo:country-asian="GB"/>
    </style:style>
    <style:style style:name="T197_4" style:family="text">
      <style:text-properties style:font-name-complex="Arial" fo:language-asian="en" fo:country-asian="GB"/>
    </style:style>
    <style:style style:name="T197_5" style:family="text">
      <style:text-properties style:font-name-complex="Arial" fo:language-asian="en" fo:country-asian="GB"/>
    </style:style>
    <style:style style:name="T197_6" style:family="text">
      <style:text-properties style:font-name-complex="Arial" fo:language-asian="en" fo:country-asian="GB"/>
    </style:style>
    <style:style style:name="T197_7" style:family="text">
      <style:text-properties style:font-name-complex="Arial" fo:language-asian="en" fo:country-asian="GB"/>
    </style:style>
    <style:style style:name="T197_8" style:family="text">
      <style:text-properties style:font-name-complex="Arial" fo:language-asian="en" fo:country-asian="GB"/>
    </style:style>
    <style:style style:name="T197_9" style:family="text">
      <style:text-properties style:font-name-complex="Arial" fo:language-asian="en" fo:country-asian="GB"/>
    </style:style>
    <style:style style:name="T197_10" style:family="text">
      <style:text-properties style:font-name-complex="Arial" fo:language-asian="en" fo:country-asian="GB"/>
    </style:style>
    <style:style style:name="T197_11" style:family="text">
      <style:text-properties style:font-name-complex="Arial" fo:language-asian="en" fo:country-asian="GB"/>
    </style:style>
    <style:style style:name="T197_12" style:family="text">
      <style:text-properties style:font-name-complex="Arial" fo:language-asian="en" fo:country-asian="GB"/>
    </style:style>
    <style:style style:name="T197_13" style:family="text">
      <style:text-properties style:font-name-complex="Arial" fo:language-asian="en" fo:country-asian="GB"/>
    </style:style>
    <style:style style:name="T197_14" style:family="text">
      <style:text-properties style:font-name-complex="Arial" fo:language-asian="en" fo:country-asian="GB"/>
    </style:style>
    <style:style style:name="T197_15" style:family="text">
      <style:text-properties style:font-name-complex="Arial" fo:language-asian="en" fo:country-asian="GB"/>
    </style:style>
    <style:style style:name="T197_16" style:family="text">
      <style:text-properties style:font-name-complex="Arial" fo:language-asian="en" fo:country-asian="GB"/>
    </style:style>
    <style:style style:name="T197_17" style:family="text">
      <style:text-properties style:font-name-complex="Arial" fo:language-asian="en" fo:country-asian="GB"/>
    </style:style>
    <style:style style:name="T197_18" style:family="text">
      <style:text-properties style:font-name-complex="Arial" fo:language-asian="en" fo:country-asian="GB"/>
    </style:style>
    <style:style style:name="T197_19" style:family="text">
      <style:text-properties style:font-name-complex="Arial" fo:language-asian="en" fo:country-asian="GB"/>
    </style:style>
    <style:style style:name="T197_20" style:family="text">
      <style:text-properties style:font-name-complex="Arial" fo:language-asian="en" fo:country-asian="GB"/>
    </style:style>
    <style:style style:name="T197_21" style:family="text">
      <style:text-properties style:font-name-complex="Arial" fo:language-asian="en" fo:country-asian="GB"/>
    </style:style>
    <style:style style:name="T197_22" style:family="text">
      <style:text-properties style:font-name-complex="Arial" fo:language-asian="en" fo:country-asian="GB"/>
    </style:style>
    <style:style style:name="T197_23" style:family="text">
      <style:text-properties style:font-name-complex="Arial" fo:language-asian="en" fo:country-asian="GB"/>
    </style:style>
    <style:style style:name="T197_24" style:family="text">
      <style:text-properties style:font-name-complex="Arial" fo:language-asian="en" fo:country-asian="GB"/>
    </style:style>
    <style:style style:name="T197_25" style:family="text">
      <style:text-properties style:font-name-complex="Arial" fo:language-asian="en" fo:country-asian="GB"/>
    </style:style>
    <style:style style:name="T197_26" style:family="text">
      <style:text-properties style:font-name-complex="Arial" fo:language-asian="en" fo:country-asian="GB"/>
    </style:style>
    <style:style style:name="T197_27" style:family="text">
      <style:text-properties style:font-name-complex="Arial" fo:language-asian="en" fo:country-asian="GB"/>
    </style:style>
    <style:style style:name="T197_28" style:family="text">
      <style:text-properties style:font-name-complex="Arial" fo:language-asian="en" fo:country-asian="GB"/>
    </style:style>
    <style:style style:name="T197_29" style:family="text">
      <style:text-properties style:font-name-complex="Arial" fo:language-asian="en" fo:country-asian="GB"/>
    </style:style>
    <style:style style:name="T197_30" style:family="text">
      <style:text-properties style:font-name-complex="Arial" fo:language-asian="en" fo:country-asian="GB"/>
    </style:style>
    <style:style style:name="T197_31" style:family="text">
      <style:text-properties style:font-name-complex="Arial" fo:language-asian="en" fo:country-asian="GB"/>
    </style:style>
    <style:style style:name="T197_32" style:family="text">
      <style:text-properties style:font-name-complex="Arial" fo:language-asian="en" fo:country-asian="GB"/>
    </style:style>
    <style:style style:name="T197_33" style:family="text">
      <style:text-properties style:font-name-complex="Arial" fo:language-asian="en" fo:country-asian="GB"/>
    </style:style>
    <style:style style:name="T197_34" style:family="text">
      <style:text-properties style:font-name-complex="Arial" fo:language-asian="en" fo:country-asian="GB"/>
    </style:style>
    <style:style style:name="P198" style:family="paragraph" style:parent-style-name="Normal">
      <style:text-properties style:font-name-complex="Arial" fo:language-asian="en" fo:country-asian="GB"/>
    </style:style>
    <style:style style:name="P199" style:family="paragraph" style:parent-style-name="Normal"/>
    <style:style style:name="T199_1" style:family="text">
      <style:text-properties style:font-name-complex="Arial" fo:language-asian="en" fo:country-asian="GB"/>
    </style:style>
    <style:style style:name="T199_2" style:family="text">
      <style:text-properties style:font-name-complex="Arial" fo:language-asian="en" fo:country-asian="GB"/>
    </style:style>
    <style:style style:name="T199_3" style:family="text">
      <style:text-properties style:font-name-complex="Arial" fo:language-asian="en" fo:country-asian="GB"/>
    </style:style>
    <style:style style:name="T199_4" style:family="text">
      <style:text-properties style:font-name-complex="Arial" fo:language-asian="en" fo:country-asian="GB"/>
    </style:style>
    <style:style style:name="T199_5" style:family="text">
      <style:text-properties style:font-name-complex="Arial" fo:language-asian="en" fo:country-asian="GB"/>
    </style:style>
    <style:style style:name="T199_6" style:family="text">
      <style:text-properties style:font-name-complex="Arial" fo:language-asian="en" fo:country-asian="GB"/>
    </style:style>
    <style:style style:name="T199_7" style:family="text">
      <style:text-properties style:font-name-complex="Arial" fo:language-asian="en" fo:country-asian="GB"/>
    </style:style>
    <style:style style:name="T199_8" style:family="text">
      <style:text-properties style:font-name-complex="Arial" fo:language-asian="en" fo:country-asian="GB"/>
    </style:style>
    <style:style style:name="T199_9" style:family="text">
      <style:text-properties style:font-name-complex="Arial" fo:language-asian="en" fo:country-asian="GB"/>
    </style:style>
    <style:style style:name="T199_10" style:family="text">
      <style:text-properties style:font-name-complex="Arial" fo:language-asian="en" fo:country-asian="GB"/>
    </style:style>
    <style:style style:name="T199_11" style:family="text">
      <style:text-properties style:font-name-complex="Arial" fo:language-asian="en" fo:country-asian="GB"/>
    </style:style>
    <style:style style:name="T199_12" style:family="text">
      <style:text-properties style:font-name-complex="Arial" fo:language-asian="en" fo:country-asian="GB"/>
    </style:style>
    <style:style style:name="T199_13" style:family="text">
      <style:text-properties style:font-name-complex="Arial" fo:language-asian="en" fo:country-asian="GB"/>
    </style:style>
    <style:style style:name="T199_14" style:family="text">
      <style:text-properties style:font-name-complex="Arial" fo:language-asian="en" fo:country-asian="GB"/>
    </style:style>
    <style:style style:name="T199_15" style:family="text">
      <style:text-properties style:font-name-complex="Arial" fo:language-asian="en" fo:country-asian="GB"/>
    </style:style>
    <style:style style:name="T199_16" style:family="text">
      <style:text-properties style:font-name-complex="Arial" fo:language-asian="en" fo:country-asian="GB"/>
    </style:style>
    <style:style style:name="T199_17" style:family="text">
      <style:text-properties style:font-name-complex="Arial" fo:language-asian="en" fo:country-asian="GB"/>
    </style:style>
    <style:style style:name="T199_18" style:family="text">
      <style:text-properties style:font-name-complex="Arial" fo:language-asian="en" fo:country-asian="GB"/>
    </style:style>
    <style:style style:name="T199_19" style:family="text">
      <style:text-properties style:font-name-complex="Arial" fo:language-asian="en" fo:country-asian="GB"/>
    </style:style>
    <style:style style:name="P200" style:family="paragraph" style:parent-style-name="Normal">
      <style:text-properties style:font-name-complex="Arial" fo:language-asian="en" fo:country-asian="GB" style:font-weight-complex="bold"/>
    </style:style>
    <style:style style:name="P201" style:family="paragraph" style:parent-style-name="Normal"/>
    <style:style style:name="T201_1" style:family="text">
      <style:text-properties style:font-name-complex="Arial" fo:language-asian="en" fo:country-asian="GB" style:font-weight-complex="bold"/>
    </style:style>
    <style:style style:name="T201_2" style:family="text">
      <style:text-properties style:font-name-complex="Arial" fo:language-asian="en" fo:country-asian="GB" style:font-weight-complex="bold"/>
    </style:style>
    <style:style style:name="T201_3" style:family="text">
      <style:text-properties style:font-name-complex="Arial" fo:language-asian="en" fo:country-asian="GB" style:font-weight-complex="bold"/>
    </style:style>
    <style:style style:name="T201_4" style:family="text">
      <style:text-properties style:font-name-complex="Arial" fo:language-asian="en" fo:country-asian="GB" style:font-weight-complex="bold"/>
    </style:style>
    <style:style style:name="T201_5" style:family="text">
      <style:text-properties style:font-name-complex="Arial" fo:language-asian="en" fo:country-asian="GB"/>
    </style:style>
    <style:style style:name="T201_6" style:family="text">
      <style:text-properties style:font-name-complex="Arial" fo:language-asian="en" fo:country-asian="GB"/>
    </style:style>
    <style:style style:name="T201_7" style:family="text">
      <style:text-properties style:font-name-complex="Arial" fo:language-asian="en" fo:country-asian="GB" style:font-weight-complex="bold"/>
    </style:style>
    <style:style style:name="T201_8" style:family="text">
      <style:text-properties style:font-name-complex="Arial" fo:language-asian="en" fo:country-asian="GB" style:font-weight-complex="bold"/>
    </style:style>
    <style:style style:name="T201_9" style:family="text">
      <style:text-properties style:font-name-complex="Arial" fo:language-asian="en" fo:country-asian="GB" style:font-weight-complex="bold"/>
    </style:style>
    <style:style style:name="T201_10" style:family="text">
      <style:text-properties style:font-name-complex="Arial" fo:language-asian="en" fo:country-asian="GB" style:font-weight-complex="bold"/>
    </style:style>
    <style:style style:name="T201_11" style:family="text">
      <style:text-properties style:font-name-complex="Arial" fo:language-asian="en" fo:country-asian="GB" style:font-weight-complex="bold"/>
    </style:style>
    <style:style style:name="T201_12" style:family="text">
      <style:text-properties style:font-name-complex="Arial" fo:language-asian="en" fo:country-asian="GB" style:font-weight-complex="bold"/>
    </style:style>
    <style:style style:name="T201_13" style:family="text">
      <style:text-properties style:font-name-complex="Arial" fo:language-asian="en" fo:country-asian="GB"/>
    </style:style>
    <style:style style:name="T201_14" style:family="text">
      <style:text-properties style:font-name-complex="Arial" fo:language-asian="en" fo:country-asian="GB" style:font-weight-complex="bold"/>
    </style:style>
    <style:style style:name="T201_15" style:family="text">
      <style:text-properties style:font-name-complex="Arial" fo:language-asian="en" fo:country-asian="GB" style:font-weight-complex="bold"/>
    </style:style>
    <style:style style:name="T201_16" style:family="text">
      <style:text-properties style:font-name-complex="Arial" fo:language-asian="en" fo:country-asian="GB" style:font-weight-complex="bold"/>
    </style:style>
    <style:style style:name="P202" style:family="paragraph" style:parent-style-name="Normal">
      <style:text-properties style:font-name-complex="Arial" fo:font-weight="bold" style:font-weight-asian="bold" style:font-weight-complex="bold"/>
    </style:style>
    <style:style style:name="P203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style:font-name-complex="Arial" fo:font-weight="bold" style:font-weight-asian="bold"/>
    </style:style>
    <style:style style:name="T203_1" style:family="text">
      <style:text-properties style:font-name-complex="Arial" fo:font-weight="bold" style:font-weight-asian="bold"/>
    </style:style>
    <style:style style:name="T203_2" style:family="text">
      <style:text-properties style:font-name-complex="Arial" fo:font-weight="bold" style:font-weight-asian="bold"/>
    </style:style>
    <style:style style:name="T203_3" style:family="text">
      <style:text-properties style:font-name-complex="Arial" fo:font-weight="bold" style:font-weight-asian="bold"/>
    </style:style>
    <style:style style:name="T203_4" style:family="text">
      <style:text-properties style:font-name-complex="Arial" fo:font-weight="bold" style:font-weight-asian="bold"/>
    </style:style>
    <style:style style:name="P204" style:family="paragraph" style:parent-style-name="Normal">
      <style:text-properties style:font-name-complex="Arial" fo:font-weight="bold" style:font-weight-asian="bold" style:font-weight-complex="bold"/>
    </style:style>
    <style:style style:name="P205" style:family="paragraph" style:parent-style-name="List_20_Paragraph">
      <style:text-properties style:font-name-complex="Arial"/>
    </style:style>
    <style:style style:name="T205_1" style:family="text">
      <style:text-properties style:font-name-complex="Arial" fo:font-weight="bold" style:font-weight-asian="bold"/>
    </style:style>
    <style:style style:name="T205_2" style:family="text">
      <style:text-properties style:font-name-complex="Arial" style:font-weight-complex="bold"/>
    </style:style>
    <style:style style:name="T205_3" style:family="text">
      <style:text-properties style:font-name-complex="Arial" style:font-weight-complex="bold"/>
    </style:style>
    <style:style style:name="T205_4" style:family="text">
      <style:text-properties style:font-name-complex="Arial"/>
    </style:style>
    <style:style style:name="T205_5" style:family="text">
      <style:text-properties style:font-name-complex="Arial"/>
    </style:style>
    <style:style style:name="T205_6" style:family="text">
      <style:text-properties style:font-name-complex="Arial"/>
    </style:style>
    <style:style style:name="T205_7" style:family="text">
      <style:text-properties style:font-name-complex="Arial"/>
    </style:style>
    <style:style style:name="T205_8" style:family="text">
      <style:text-properties style:font-name-complex="Arial"/>
    </style:style>
    <style:style style:name="T205_9" style:family="text">
      <style:text-properties style:font-name-complex="Arial"/>
    </style:style>
    <style:style style:name="T205_10" style:family="text">
      <style:text-properties style:font-name-complex="Arial"/>
    </style:style>
    <style:style style:name="T205_11" style:family="text">
      <style:text-properties style:font-name-complex="Arial"/>
    </style:style>
    <style:style style:name="T205_12" style:family="text">
      <style:text-properties style:font-name-complex="Arial"/>
    </style:style>
    <style:style style:name="T205_13" style:family="text">
      <style:text-properties style:font-name-complex="Arial"/>
    </style:style>
    <style:style style:name="T205_14" style:family="text">
      <style:text-properties style:font-name-complex="Arial"/>
    </style:style>
    <style:style style:name="T205_15" style:family="text">
      <style:text-properties style:font-name-complex="Arial"/>
    </style:style>
    <style:style style:name="T205_16" style:family="text">
      <style:text-properties style:font-name-complex="Arial"/>
    </style:style>
    <style:style style:name="T205_17" style:family="text">
      <style:text-properties style:font-name-complex="Arial"/>
    </style:style>
    <style:style style:name="T205_18" style:family="text">
      <style:text-properties style:font-name-complex="Arial"/>
    </style:style>
    <style:style style:name="T205_19" style:family="text">
      <style:text-properties style:font-name-complex="Arial"/>
    </style:style>
    <style:style style:name="P206" style:family="paragraph" style:parent-style-name="List_20_Paragraph">
      <style:text-properties style:font-name-complex="Arial"/>
    </style:style>
    <style:style style:name="P207" style:family="paragraph" style:parent-style-name="List_20_Paragraph">
      <style:text-properties style:font-name-complex="Arial"/>
    </style:style>
    <style:style style:name="T207_1" style:family="text">
      <style:text-properties style:font-name-complex="Arial" fo:font-weight="bold" style:font-weight-asian="bold"/>
    </style:style>
    <style:style style:name="T207_2" style:family="text">
      <style:text-properties style:font-name-complex="Arial"/>
    </style:style>
    <style:style style:name="T207_3" style:family="text">
      <style:text-properties style:font-name-complex="Arial"/>
    </style:style>
    <style:style style:name="T207_4" style:family="text">
      <style:text-properties style:font-name-complex="Arial"/>
    </style:style>
    <style:style style:name="T207_5" style:family="text">
      <style:text-properties style:font-name-complex="Arial" style:font-weight-complex="bold"/>
    </style:style>
    <style:style style:name="T207_6" style:family="text">
      <style:text-properties style:font-name-complex="Arial"/>
    </style:style>
    <style:style style:name="T207_7" style:family="text">
      <style:text-properties style:font-name-complex="Arial"/>
    </style:style>
    <style:style style:name="T207_8" style:family="text">
      <style:text-properties style:font-name-complex="Arial"/>
    </style:style>
    <style:style style:name="T207_9" style:family="text">
      <style:text-properties style:font-name-complex="Arial"/>
    </style:style>
    <style:style style:name="T207_10" style:family="text">
      <style:text-properties style:font-name-complex="Arial"/>
    </style:style>
    <style:style style:name="T207_11" style:family="text">
      <style:text-properties style:font-name-complex="Arial"/>
    </style:style>
    <style:style style:name="T207_12" style:family="text">
      <style:text-properties style:font-name-complex="Arial"/>
    </style:style>
    <style:style style:name="T207_13" style:family="text">
      <style:text-properties style:font-name-complex="Arial"/>
    </style:style>
    <style:style style:name="T207_14" style:family="text">
      <style:text-properties style:font-name-complex="Arial"/>
    </style:style>
    <style:style style:name="T207_15" style:family="text">
      <style:text-properties style:font-name-complex="Arial" style:font-weight-complex="bold"/>
    </style:style>
    <style:style style:name="T207_16" style:family="text">
      <style:text-properties style:font-name-complex="Arial" style:font-weight-complex="bold"/>
    </style:style>
    <style:style style:name="T207_17" style:family="text">
      <style:text-properties style:font-name-complex="Arial"/>
    </style:style>
    <style:style style:name="P208" style:family="paragraph" style:parent-style-name="List_20_Paragraph">
      <style:text-properties style:font-name-complex="Arial" fo:font-weight="bold" style:font-weight-asian="bold"/>
    </style:style>
    <style:style style:name="P209" style:family="paragraph" style:parent-style-name="List_20_Paragraph"/>
    <style:style style:name="T209_1" style:family="text">
      <style:text-properties style:font-name-complex="Arial" fo:font-weight="bold" style:font-weight-asian="bold" style:font-weight-complex="bold"/>
    </style:style>
    <style:style style:name="T209_2" style:family="text">
      <style:text-properties style:font-name-complex="Arial" fo:font-weight="bold" style:font-weight-asian="bold"/>
    </style:style>
    <style:style style:name="T209_3" style:family="text">
      <style:text-properties style:font-name-complex="Arial" fo:font-weight="bold" style:font-weight-asian="bold"/>
    </style:style>
    <style:style style:name="T209_4" style:family="text">
      <style:text-properties style:font-name-complex="Arial" style:font-weight-complex="bold"/>
    </style:style>
    <style:style style:name="T209_5" style:family="text">
      <style:text-properties style:font-name-complex="Arial" style:font-weight-complex="bold"/>
    </style:style>
    <style:style style:name="T209_6" style:family="text">
      <style:text-properties style:font-name-complex="Arial" style:font-weight-complex="bold"/>
    </style:style>
    <style:style style:name="T209_7" style:family="text">
      <style:text-properties style:font-name-complex="Arial" style:font-weight-complex="bold"/>
    </style:style>
    <style:style style:name="T209_8" style:family="text">
      <style:text-properties style:font-name-complex="Arial" style:font-weight-complex="bold"/>
    </style:style>
    <style:style style:name="T209_9" style:family="text">
      <style:text-properties style:font-name-complex="Arial" fo:font-weight="bold" style:font-weight-asian="bold"/>
    </style:style>
    <style:style style:name="T209_10" style:family="text">
      <style:text-properties style:font-name-complex="Arial" fo:font-weight="bold" style:font-weight-asian="bold"/>
    </style:style>
    <style:style style:name="T209_11" style:family="text">
      <style:text-properties style:font-name-complex="Arial" fo:font-weight="bold" style:font-weight-asian="bold"/>
    </style:style>
    <style:style style:name="T209_12" style:family="text">
      <style:text-properties style:font-name-complex="Arial" fo:font-weight="bold" style:font-weight-asian="bold"/>
    </style:style>
    <style:style style:name="T209_13" style:family="text">
      <style:text-properties style:font-name-complex="Arial" fo:font-weight="bold" style:font-weight-asian="bold"/>
    </style:style>
    <style:style style:name="P210" style:family="paragraph" style:parent-style-name="List_20_Paragraph">
      <style:text-properties style:font-name-complex="Arial" fo:font-weight="bold" style:font-weight-asian="bold"/>
    </style:style>
    <style:style style:name="P211" style:family="paragraph" style:parent-style-name="List_20_Paragraph">
      <style:text-properties style:font-name-complex="Arial"/>
    </style:style>
    <style:style style:name="T211_1" style:family="text">
      <style:text-properties style:font-name-complex="Arial" fo:font-weight="bold" style:font-weight-asian="bold" style:font-weight-complex="bold"/>
    </style:style>
    <style:style style:name="T211_2" style:family="text">
      <style:text-properties style:font-name-complex="Arial" fo:font-weight="bold" style:font-weight-asian="bold" style:font-weight-complex="bold"/>
    </style:style>
    <style:style style:name="T211_3" style:family="text">
      <style:text-properties style:font-name-complex="Arial" fo:font-weight="bold" style:font-weight-asian="bold" style:font-weight-complex="bold"/>
    </style:style>
    <style:style style:name="T211_4" style:family="text">
      <style:text-properties style:font-name-complex="Arial"/>
    </style:style>
    <style:style style:name="T211_5" style:family="text">
      <style:text-properties style:font-name-complex="Arial"/>
    </style:style>
    <style:style style:name="T211_6" style:family="text">
      <style:text-properties style:font-name-complex="Arial"/>
    </style:style>
    <style:style style:name="T211_7" style:family="text">
      <style:text-properties style:font-name-complex="Arial"/>
    </style:style>
    <style:style style:name="T211_8" style:family="text">
      <style:text-properties style:font-name-complex="Arial" fo:font-weight="bold" style:font-weight-asian="bold" style:font-weight-complex="bold"/>
    </style:style>
    <style:style style:name="T211_9" style:family="text">
      <style:text-properties style:font-name-complex="Arial" fo:font-weight="bold" style:font-weight-asian="bold" style:font-weight-complex="bold"/>
    </style:style>
    <style:style style:name="T211_10" style:family="text">
      <style:text-properties style:font-name-complex="Arial" fo:font-weight="bold" style:font-weight-asian="bold" style:font-weight-complex="bold"/>
    </style:style>
    <style:style style:name="T211_11" style:family="text">
      <style:text-properties style:font-name-complex="Arial" fo:font-weight="bold" style:font-weight-asian="bold" style:font-weight-complex="bold"/>
    </style:style>
    <style:style style:name="T211_12" style:family="text">
      <style:text-properties style:font-name-complex="Arial" fo:font-weight="bold" style:font-weight-asian="bold" style:font-weight-complex="bold"/>
    </style:style>
    <style:style style:name="T211_13" style:family="text">
      <style:text-properties style:font-name-complex="Arial" fo:font-weight="bold" style:font-weight-asian="bold" style:font-weight-complex="bold"/>
    </style:style>
    <style:style style:name="T211_14" style:family="text">
      <style:text-properties style:font-name-complex="Arial"/>
    </style:style>
    <style:style style:name="P212" style:family="paragraph" style:parent-style-name="List_20_Paragraph">
      <style:text-properties style:font-name-complex="Arial" fo:font-weight="bold" style:font-weight-asian="bold"/>
    </style:style>
    <style:style style:name="P213" style:family="paragraph" style:parent-style-name="List_20_Paragraph">
      <style:text-properties style:font-name-complex="Arial" style:font-weight-complex="bold"/>
    </style:style>
    <style:style style:name="T213_1" style:family="text">
      <style:text-properties style:font-name-complex="Arial" fo:font-weight="bold" style:font-weight-asian="bold" style:font-weight-complex="bold"/>
    </style:style>
    <style:style style:name="T213_2" style:family="text">
      <style:text-properties style:font-name-complex="Arial" fo:font-weight="bold" style:font-weight-asian="bold" style:font-weight-complex="bold"/>
    </style:style>
    <style:style style:name="T213_3" style:family="text">
      <style:text-properties style:font-name-complex="Arial" style:font-weight-complex="bold"/>
    </style:style>
    <style:style style:name="P214" style:family="paragraph" style:parent-style-name="List_20_Paragraph">
      <style:text-properties style:font-name-complex="Arial" fo:font-weight="bold" style:font-weight-asian="bold"/>
    </style:style>
    <style:style style:name="P215" style:family="paragraph" style:parent-style-name="List_20_Paragraph">
      <style:text-properties style:font-name-complex="Arial" style:font-weight-complex="bold"/>
    </style:style>
    <style:style style:name="T215_1" style:family="text">
      <style:text-properties style:font-name-complex="Arial" fo:font-weight="bold" style:font-weight-asian="bold" style:font-weight-complex="bold"/>
    </style:style>
    <style:style style:name="T215_2" style:family="text">
      <style:text-properties style:font-name-complex="Arial" fo:font-weight="bold" style:font-weight-asian="bold" style:font-weight-complex="bold"/>
    </style:style>
    <style:style style:name="T215_3" style:family="text">
      <style:text-properties style:font-name-complex="Arial" fo:font-weight="bold" style:font-weight-asian="bold" style:font-weight-complex="bold"/>
    </style:style>
    <style:style style:name="T215_4" style:family="text">
      <style:text-properties style:font-name-complex="Arial" style:font-weight-complex="bold"/>
    </style:style>
    <style:style style:name="T215_5" style:family="text">
      <style:text-properties style:font-name-complex="Arial" style:font-weight-complex="bold"/>
    </style:style>
    <style:style style:name="T215_6" style:family="text">
      <style:text-properties style:font-name-complex="Arial" style:font-weight-complex="bold"/>
    </style:style>
    <style:style style:name="P216" style:family="paragraph" style:parent-style-name="List_20_Paragraph">
      <style:text-properties style:font-name-complex="Arial" fo:font-weight="bold" style:font-weight-asian="bold"/>
    </style:style>
    <style:style style:name="P217" style:family="paragraph" style:parent-style-name="List_20_Paragraph"/>
    <style:style style:name="T217_1" style:family="text">
      <style:text-properties style:font-name-complex="Arial" fo:font-weight="bold" style:font-weight-asian="bold" style:font-weight-complex="bold"/>
    </style:style>
    <style:style style:name="T217_2" style:family="text">
      <style:text-properties style:font-name-complex="Arial" fo:font-weight="bold" style:font-weight-asian="bold" style:font-weight-complex="bold"/>
    </style:style>
    <style:style style:name="T217_3" style:family="text">
      <style:text-properties style:font-name-complex="Arial" fo:font-weight="bold" style:font-weight-asian="bold" style:font-weight-complex="bold"/>
    </style:style>
    <style:style style:name="T217_4" style:family="text">
      <style:text-properties style:font-name-complex="Arial" style:font-weight-complex="bold"/>
    </style:style>
    <style:style style:name="T217_5" style:family="text">
      <style:text-properties style:font-name-complex="Arial" fo:font-weight="bold" style:font-weight-asian="bold"/>
    </style:style>
    <style:style style:name="T217_6" style:family="text">
      <style:text-properties style:font-name-complex="Arial" fo:font-weight="bold" style:font-weight-asian="bold"/>
    </style:style>
    <style:style style:name="T217_7" style:family="text">
      <style:text-properties style:font-name-complex="Arial" fo:font-weight="bold" style:font-weight-asian="bold"/>
    </style:style>
    <style:style style:name="T217_8" style:family="text">
      <style:text-properties style:font-name-complex="Arial" fo:font-weight="bold" style:font-weight-asian="bold"/>
    </style:style>
    <style:style style:name="T217_9" style:family="text">
      <style:text-properties style:font-name-complex="Arial" fo:font-weight="bold" style:font-weight-asian="bold"/>
    </style:style>
    <style:style style:name="T217_10" style:family="text">
      <style:text-properties style:font-name-complex="Arial" fo:font-weight="bold" style:font-weight-asian="bold"/>
    </style:style>
    <style:style style:name="P218" style:family="paragraph" style:parent-style-name="List_20_Paragraph">
      <style:text-properties style:font-name-complex="Arial" fo:font-weight="bold" style:font-weight-asian="bold"/>
    </style:style>
    <style:style style:name="P219" style:family="paragraph" style:parent-style-name="List_20_Paragraph"/>
    <style:style style:name="T219_1" style:family="text">
      <style:text-properties style:font-name-complex="Arial" fo:font-weight="bold" style:font-weight-asian="bold" style:font-weight-complex="bold"/>
    </style:style>
    <style:style style:name="T219_2" style:family="text">
      <style:text-properties style:font-name-complex="Arial" fo:font-weight="bold" style:font-weight-asian="bold" style:font-weight-complex="bold"/>
    </style:style>
    <style:style style:name="T219_3" style:family="text">
      <style:text-properties style:font-name-complex="Arial" fo:font-weight="bold" style:font-weight-asian="bold" style:font-weight-complex="bold"/>
    </style:style>
    <style:style style:name="T219_4" style:family="text">
      <style:text-properties style:font-name-complex="Arial" style:font-weight-complex="bold"/>
    </style:style>
    <style:style style:name="T219_5" style:family="text">
      <style:text-properties style:font-name-complex="Arial" fo:font-weight="bold" style:font-weight-asian="bold"/>
    </style:style>
    <style:style style:name="T219_6" style:family="text">
      <style:text-properties style:font-name-complex="Arial" fo:font-weight="bold" style:font-weight-asian="bold"/>
    </style:style>
    <style:style style:name="P220" style:family="paragraph" style:parent-style-name="Normal">
      <style:paragraph-properties fo:break-before="page"/>
    </style:style>
    <style:style style:name="P221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221_1" style:family="text">
      <style:text-properties fo:font-style="normal" style:font-style-asian="normal" fo:font-size="12pt" style:font-size-asian="12pt" style:font-size-complex="12pt"/>
    </style:style>
    <style:style style:name="P222" style:family="paragraph" style:parent-style-name="Normal">
      <style:text-properties fo:font-style="italic" style:font-style-asian="italic" style:font-name-complex="Arial" fo:font-weight="bold" style:font-weight-asian="bold"/>
    </style:style>
    <style:style style:name="Table5" style:family="table">
      <style:table-properties table:align="left" style:width="17.981cm" style:rel-width="100%" fo:margin-left="0cm"/>
    </style:style>
    <style:style style:name="Column18" style:family="table-column">
      <style:table-column-properties style:column-width="6.992cm"/>
    </style:style>
    <style:style style:name="Column19" style:family="table-column">
      <style:table-column-properties style:column-width="2.014cm"/>
    </style:style>
    <style:style style:name="Column20" style:family="table-column">
      <style:table-column-properties style:column-width="3.739cm"/>
    </style:style>
    <style:style style:name="Column21" style:family="table-column">
      <style:table-column-properties style:column-width="2.057cm"/>
    </style:style>
    <style:style style:name="Column22" style:family="table-column">
      <style:table-column-properties style:column-width="3.179cm"/>
    </style:style>
    <style:style style:name="Row13" style:family="table-row">
      <style:table-row-properties style:min-row-height="0.714cm"/>
    </style:style>
    <style:style style:name="Cell5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/>
    <style:style style:name="T2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2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2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549cm"/>
    </style:style>
    <style:style style:name="Cell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/>
    <style:style style:name="T2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873cm"/>
    </style:style>
    <style:style style:name="Cell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/>
    <style:style style:name="T2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6" style:family="table-row">
      <style:table-row-properties style:min-row-height="0.217cm"/>
    </style:style>
    <style:style style:name="Cell59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31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0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23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7" style:family="table-row">
      <style:table-row-properties style:min-row-height="0.556cm"/>
    </style:style>
    <style:style style:name="Cell6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/>
    <style:style style:name="T2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/>
    <style:style style:name="T2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/>
    <style:style style:name="T2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3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5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/>
    <style:style style:name="T2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18" style:family="table-row">
      <style:table-row-properties style:min-row-height="0.106cm"/>
    </style:style>
    <style:style style:name="Cell66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/>
    <style:style style:name="T2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3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3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T23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>
      <style:table-row-properties style:min-row-height="0.106cm"/>
    </style:style>
    <style:style style:name="Cell6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/>
    <style:style style:name="T23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/>
    <style:style style:name="T240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/>
    <style:style style:name="T2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/>
    <style:style style:name="T2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/>
    <style:style style:name="T2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4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0" style:family="table-row">
      <style:table-row-properties style:min-row-height="0.106cm"/>
    </style:style>
    <style:style style:name="Cell7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/>
    <style:style style:name="T24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44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/>
    <style:style style:name="T2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/>
    <style:style style:name="T2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1" style:family="table-row">
      <style:table-row-properties style:min-row-height="0.106cm"/>
    </style:style>
    <style:style style:name="Cell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4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/>
    <style:style style:name="T2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2" style:family="table-row">
      <style:table-row-properties style:min-row-height="0.106cm"/>
    </style:style>
    <style:style style:name="Cell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/>
    <style:style style:name="T25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54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/>
    <style:style style:name="T2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/>
    <style:style style:name="T2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/>
    <style:style style:name="T2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3" style:family="table-row">
      <style:table-row-properties style:min-row-height="0.106cm"/>
    </style:style>
    <style:style style:name="Cell87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/>
    <style:style style:name="T2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5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4" style:family="table-row">
      <style:table-row-properties style:min-row-height="0.106cm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/>
    <style:style style:name="T26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/>
    <style:style style:name="T2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/>
    <style:style style:name="T2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/>
    <style:style style:name="T2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/>
    <style:style style:name="T2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5" style:family="table-row">
      <style:table-row-properties style:min-row-height="0.106cm"/>
    </style:style>
    <style:style style:name="Cell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/>
    <style:style style:name="T26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6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6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65_4" style:family="text" style:parent-style-name="Normal">
      <style:text-properties style:font-style-complex="italic" fo:font-size="10pt" style:font-size-asian="10pt" style:font-name-complex="Arial" style:font-size-complex="10pt" style:font-weight-complex="bold"/>
    </style:style>
    <style:style style:name="P266" style:family="paragraph" style:parent-style-name="Footnote_20_text">
      <style:text-properties fo:language="en" fo:country="GB"/>
    </style:style>
    <style:style style:name="Cell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/>
    <style:style style:name="T2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/>
    <style:style style:name="T2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/>
    <style:style style:name="T2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/>
    <style:style style:name="T2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26" style:family="table-row">
      <style:table-row-properties style:min-row-height="0.106cm"/>
    </style:style>
    <style:style style:name="Cell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/>
    <style:style style:name="T27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1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/>
    <style:style style:name="T2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/>
    <style:style style:name="T2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/>
    <style:style style:name="T2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7" style:family="table-row">
      <style:table-row-properties style:min-row-height="0.106cm"/>
    </style:style>
    <style:style style:name="Cell1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/>
    <style:style style:name="T27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6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6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/>
    <style:style style:name="T2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/>
    <style:style style:name="T27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/>
    <style:style style:name="T2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27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/>
    <style:style style:name="T2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281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style:font-name-complex="Arial" fo:language-asian="en" fo:country-asian="GB" fo:font-weight="bold" style:font-weight-asian="bold" style:font-weight-complex="bold"/>
    </style:style>
    <style:style style:name="T282_2" style:family="text">
      <style:text-properties style:font-name-complex="Arial" fo:language-asian="en" fo:country-asian="GB" fo:font-weight="bold" style:font-weight-asian="bold" style:font-weight-complex="bold"/>
    </style:style>
    <style:style style:name="T282_3" style:family="text">
      <style:text-properties style:font-name-complex="Arial" fo:language-asian="en" fo:country-asian="GB" fo:font-weight="bold" style:font-weight-asian="bold" style:font-weight-complex="bold"/>
    </style:style>
    <style:style style:name="P283" style:family="paragraph" style:parent-style-name="Normal">
      <style:paragraph-properties fo:text-align="justify"/>
      <style:text-properties style:font-name-complex="Arial" style:font-weight-complex="bold"/>
    </style:style>
    <style:style style:name="P284" style:family="paragraph" style:parent-style-name="Normal"/>
    <style:style style:name="T284_1" style:family="text">
      <style:text-properties style:font-name-complex="Arial"/>
    </style:style>
    <style:style style:name="T284_2" style:family="text">
      <style:text-properties style:font-name-complex="Arial"/>
    </style:style>
    <style:style style:name="T284_3" style:family="text">
      <style:text-properties style:font-name-complex="Arial"/>
    </style:style>
    <style:style style:name="T284_4" style:family="text">
      <style:text-properties style:font-name-complex="Arial"/>
    </style:style>
    <style:style style:name="T284_5" style:family="text">
      <style:text-properties style:font-name-complex="Arial"/>
    </style:style>
    <style:style style:name="T284_6" style:family="text">
      <style:text-properties style:font-name-complex="Arial"/>
    </style:style>
    <style:style style:name="T284_7" style:family="text">
      <style:text-properties style:font-name-complex="Arial"/>
    </style:style>
    <style:style style:name="T284_8" style:family="text">
      <style:text-properties style:font-name-complex="Arial"/>
    </style:style>
    <style:style style:name="T284_9" style:family="text">
      <style:text-properties style:font-name-complex="Arial"/>
    </style:style>
    <style:style style:name="T284_10" style:family="text">
      <style:text-properties style:font-name-complex="Arial"/>
    </style:style>
    <style:style style:name="T284_11" style:family="text">
      <style:text-properties style:font-name-complex="Arial"/>
    </style:style>
    <style:style style:name="T284_12" style:family="text">
      <style:text-properties style:font-name-complex="Arial"/>
    </style:style>
    <style:style style:name="T284_13" style:family="text">
      <style:text-properties style:font-name-complex="Arial"/>
    </style:style>
    <style:style style:name="T284_14" style:family="text">
      <style:text-properties style:font-name-complex="Arial" style:font-weight-complex="bold"/>
    </style:style>
    <style:style style:name="T284_15" style:family="text">
      <style:text-properties style:font-name-complex="Arial" style:font-weight-complex="bold"/>
    </style:style>
    <style:style style:name="T284_16" style:family="text">
      <style:text-properties style:font-name-complex="Arial" style:font-weight-complex="bold"/>
    </style:style>
    <style:style style:name="T284_17" style:family="text">
      <style:text-properties style:font-name-complex="Arial" style:font-weight-complex="bold"/>
    </style:style>
    <style:style style:name="T284_18" style:family="text">
      <style:text-properties style:font-name-complex="Arial" style:font-weight-complex="bold"/>
    </style:style>
    <style:style style:name="T284_19" style:family="text">
      <style:text-properties style:font-name-complex="Arial" style:font-weight-complex="bold"/>
    </style:style>
    <style:style style:name="T284_20" style:family="text">
      <style:text-properties style:font-name-complex="Arial" style:font-weight-complex="bold"/>
    </style:style>
    <style:style style:name="T284_21" style:family="text">
      <style:text-properties style:font-name-complex="Arial" style:font-weight-complex="bold"/>
    </style:style>
    <style:style style:name="T284_22" style:family="text">
      <style:text-properties style:font-name-complex="Arial"/>
    </style:style>
    <style:style style:name="T284_23" style:family="text">
      <style:text-properties style:font-name-complex="Arial" style:font-weight-complex="bold"/>
    </style:style>
    <style:style style:name="T284_24" style:family="text">
      <style:text-properties style:font-name-complex="Arial" style:font-weight-complex="bold"/>
    </style:style>
    <style:style style:name="T284_25" style:family="text">
      <style:text-properties style:font-name-complex="Arial" style:font-weight-complex="bold"/>
    </style:style>
    <style:style style:name="T284_26" style:family="text">
      <style:text-properties style:font-name-complex="Arial"/>
    </style:style>
    <style:style style:name="T284_27" style:family="text">
      <style:text-properties style:font-name-complex="Arial"/>
    </style:style>
    <style:style style:name="T284_28" style:family="text">
      <style:text-properties style:font-name-complex="Arial" style:font-weight-complex="bold"/>
    </style:style>
    <style:style style:name="T284_29" style:family="text">
      <style:text-properties style:font-name-complex="Arial"/>
    </style:style>
    <style:style style:name="T284_30" style:family="text">
      <style:text-properties style:font-name-complex="Arial"/>
    </style:style>
    <style:style style:name="T284_31" style:family="text">
      <style:text-properties style:font-name-complex="Arial"/>
    </style:style>
    <style:style style:name="T284_32" style:family="text">
      <style:text-properties style:font-name-complex="Arial"/>
    </style:style>
    <style:style style:name="T284_33" style:family="text">
      <style:text-properties style:font-name-complex="Arial" style:font-weight-complex="bold"/>
    </style:style>
    <style:style style:name="T284_34" style:family="text">
      <style:text-properties style:font-name-complex="Arial"/>
    </style:style>
    <style:style style:name="P285" style:family="paragraph" style:parent-style-name="Normal">
      <style:text-properties style:font-name-complex="Arial" fo:font-weight="bold" style:font-weight-asian="bold" style:font-weight-complex="bold"/>
    </style:style>
    <style:style style:name="P286" style:family="paragraph" style:parent-style-name="List_20_Paragraph"/>
    <style:style style:name="T286_1" style:family="text">
      <style:text-properties style:font-name-complex="Arial" style:font-weight-complex="bold"/>
    </style:style>
    <style:style style:name="T286_2" style:family="text">
      <style:text-properties style:font-name-complex="Arial" fo:font-weight="bold" style:font-weight-asian="bold" style:font-weight-complex="bold"/>
    </style:style>
    <style:style style:name="T286_3" style:family="text">
      <style:text-properties style:font-name-complex="Arial" fo:font-weight="bold" style:font-weight-asian="bold" style:font-weight-complex="bold"/>
    </style:style>
    <style:style style:name="T286_4" style:family="text">
      <style:text-properties style:font-name-complex="Arial"/>
    </style:style>
    <style:style style:name="T286_5" style:family="text">
      <style:text-properties style:font-name-complex="Arial"/>
    </style:style>
    <style:style style:name="T286_6" style:family="text">
      <style:text-properties style:font-name-complex="Arial"/>
    </style:style>
    <style:style style:name="T286_7" style:family="text">
      <style:text-properties style:font-name-complex="Arial"/>
    </style:style>
    <style:style style:name="T286_8" style:family="text">
      <style:text-properties style:font-name-complex="Arial"/>
    </style:style>
    <style:style style:name="T286_9" style:family="text">
      <style:text-properties style:font-name-complex="Arial"/>
    </style:style>
    <style:style style:name="T286_10" style:family="text">
      <style:text-properties style:font-name-complex="Arial"/>
    </style:style>
    <style:style style:name="T286_11" style:family="text">
      <style:text-properties style:font-name-complex="Arial"/>
    </style:style>
    <style:style style:name="T286_12" style:family="text">
      <style:text-properties style:font-name-complex="Arial"/>
    </style:style>
    <style:style style:name="T286_13" style:family="text">
      <style:text-properties style:font-name-complex="Arial"/>
    </style:style>
    <style:style style:name="T286_14" style:family="text">
      <style:text-properties style:font-name-complex="Arial"/>
    </style:style>
    <style:style style:name="T286_15" style:family="text">
      <style:text-properties style:font-name-complex="Arial" style:font-weight-complex="bold"/>
    </style:style>
    <style:style style:name="T286_16" style:family="text">
      <style:text-properties style:font-name-complex="Arial" style:font-weight-complex="bold"/>
    </style:style>
    <style:style style:name="T286_17" style:family="text">
      <style:text-properties style:font-name-complex="Arial" style:font-weight-complex="bold"/>
    </style:style>
    <style:style style:name="T286_18" style:family="text">
      <style:text-properties style:font-name-complex="Arial" style:font-weight-complex="bold"/>
    </style:style>
    <style:style style:name="T286_19" style:family="text">
      <style:text-properties style:font-name-complex="Arial" style:font-weight-complex="bold"/>
    </style:style>
    <style:style style:name="P287" style:family="paragraph" style:parent-style-name="Normal">
      <style:text-properties style:font-name-complex="Arial" style:font-weight-complex="bold"/>
    </style:style>
    <style:style style:name="P288" style:family="paragraph" style:parent-style-name="List_20_Paragraph"/>
    <style:style style:name="T288_1" style:family="text">
      <style:text-properties style:font-name-complex="Arial" fo:font-weight="bold" style:font-weight-asian="bold"/>
    </style:style>
    <style:style style:name="T288_2" style:family="text">
      <style:text-properties style:font-name-complex="Arial" fo:font-weight="bold" style:font-weight-asian="bold"/>
    </style:style>
    <style:style style:name="T288_3" style:family="text">
      <style:text-properties style:font-name-complex="Arial" style:font-weight-complex="bold"/>
    </style:style>
    <style:style style:name="T288_4" style:family="text">
      <style:text-properties style:font-name-complex="Arial" style:font-weight-complex="bold"/>
    </style:style>
    <style:style style:name="T288_5" style:family="text">
      <style:text-properties style:font-name-complex="Arial" style:font-weight-complex="bold"/>
    </style:style>
    <style:style style:name="T288_6" style:family="text">
      <style:text-properties style:font-name-complex="Arial" style:font-weight-complex="bold"/>
    </style:style>
    <style:style style:name="T288_7" style:family="text">
      <style:text-properties style:font-name-complex="Arial" style:font-weight-complex="bold"/>
    </style:style>
    <style:style style:name="T288_8" style:family="text">
      <style:text-properties style:font-name-complex="Arial" style:font-weight-complex="bold"/>
    </style:style>
    <style:style style:name="T288_9" style:family="text">
      <style:text-properties style:font-name-complex="Arial"/>
    </style:style>
    <style:style style:name="T288_10" style:family="text">
      <style:text-properties style:font-name-complex="Arial" style:font-weight-complex="bold"/>
    </style:style>
    <style:style style:name="T288_11" style:family="text">
      <style:text-properties style:font-name-complex="Arial" style:font-weight-complex="bold"/>
    </style:style>
    <style:style style:name="T288_12" style:family="text">
      <style:text-properties style:font-name-complex="Arial" style:font-weight-complex="bold"/>
    </style:style>
    <style:style style:name="T288_13" style:family="text">
      <style:text-properties style:font-name-complex="Arial" style:font-weight-complex="bold"/>
    </style:style>
    <style:style style:name="T288_14" style:family="text">
      <style:text-properties style:font-name-complex="Arial" style:font-weight-complex="bold"/>
    </style:style>
    <style:style style:name="T288_15" style:family="text">
      <style:text-properties style:font-name-complex="Arial" style:font-weight-complex="bold"/>
    </style:style>
    <style:style style:name="T288_16" style:family="text">
      <style:text-properties style:font-name-complex="Arial" style:font-weight-complex="bold"/>
    </style:style>
    <style:style style:name="T288_17" style:family="text">
      <style:text-properties style:font-name-complex="Arial"/>
    </style:style>
    <style:style style:name="T288_18" style:family="text">
      <style:text-properties style:font-name-complex="Arial"/>
    </style:style>
    <style:style style:name="T288_19" style:family="text">
      <style:text-properties style:font-name-complex="Arial" style:font-weight-complex="bold"/>
    </style:style>
    <style:style style:name="T288_20" style:family="text">
      <style:text-properties style:font-name-complex="Arial" style:font-weight-complex="bold"/>
    </style:style>
    <style:style style:name="T288_21" style:family="text">
      <style:text-properties style:font-name-complex="Arial" style:font-weight-complex="bold"/>
    </style:style>
    <style:style style:name="T288_22" style:family="text">
      <style:text-properties style:font-name-complex="Arial" style:font-weight-complex="bold"/>
    </style:style>
    <style:style style:name="T288_23" style:family="text">
      <style:text-properties style:font-name-complex="Arial" style:font-weight-complex="bold"/>
    </style:style>
    <style:style style:name="T288_24" style:family="text">
      <style:text-properties style:font-name-complex="Arial"/>
    </style:style>
    <style:style style:name="T288_25" style:family="text">
      <style:text-properties style:font-name-complex="Arial"/>
    </style:style>
    <style:style style:name="T288_26" style:family="text">
      <style:text-properties style:font-name-complex="Arial"/>
    </style:style>
    <style:style style:name="T288_27" style:family="text">
      <style:text-properties style:font-name-complex="Arial" style:font-weight-complex="bold"/>
    </style:style>
    <style:style style:name="T288_28" style:family="text">
      <style:text-properties style:font-name-complex="Arial" style:font-weight-complex="bold"/>
    </style:style>
    <style:style style:name="T288_29" style:family="text">
      <style:text-properties style:font-name-complex="Arial" style:font-weight-complex="bold"/>
    </style:style>
    <style:style style:name="T288_30" style:family="text">
      <style:text-properties style:font-name-complex="Arial" style:font-weight-complex="bold"/>
    </style:style>
    <style:style style:name="T288_31" style:family="text">
      <style:text-properties style:font-name-complex="Arial" style:font-weight-complex="bold"/>
    </style:style>
    <style:style style:name="T288_32" style:family="text">
      <style:text-properties style:font-name-complex="Arial" style:font-weight-complex="bold"/>
    </style:style>
    <style:style style:name="T288_33" style:family="text">
      <style:text-properties style:font-name-complex="Arial" style:font-weight-complex="bold"/>
    </style:style>
    <style:style style:name="T288_34" style:family="text">
      <style:text-properties style:font-name-complex="Arial" style:font-weight-complex="bold"/>
    </style:style>
    <style:style style:name="T288_35" style:family="text">
      <style:text-properties style:font-name-complex="Arial" style:font-weight-complex="bold"/>
    </style:style>
    <style:style style:name="T288_36" style:family="text">
      <style:text-properties style:font-name-complex="Arial" style:font-weight-complex="bold"/>
    </style:style>
    <style:style style:name="T288_37" style:family="text">
      <style:text-properties style:font-name-complex="Arial" style:font-weight-complex="bold"/>
    </style:style>
    <style:style style:name="T288_38" style:family="text">
      <style:text-properties style:font-name-complex="Arial" style:font-weight-complex="bold"/>
    </style:style>
    <style:style style:name="T288_39" style:family="text">
      <style:text-properties style:font-name-complex="Arial" style:font-weight-complex="bold"/>
    </style:style>
    <style:style style:name="T288_40" style:family="text">
      <style:text-properties style:font-name-complex="Arial" style:font-weight-complex="bold"/>
    </style:style>
    <style:style style:name="T288_41" style:family="text">
      <style:text-properties style:font-name-complex="Arial" style:font-weight-complex="bold"/>
    </style:style>
    <style:style style:name="T288_42" style:family="text">
      <style:text-properties style:font-name-complex="Arial" style:font-weight-complex="bold"/>
    </style:style>
    <style:style style:name="T288_43" style:family="text">
      <style:text-properties style:font-name-complex="Arial" style:font-weight-complex="bold"/>
    </style:style>
    <style:style style:name="T288_44" style:family="text">
      <style:text-properties style:font-name-complex="Arial" style:font-weight-complex="bold"/>
    </style:style>
    <style:style style:name="T288_45" style:family="text">
      <style:text-properties style:font-name-complex="Arial" style:font-weight-complex="bold"/>
    </style:style>
    <style:style style:name="T288_46" style:family="text">
      <style:text-properties style:font-name-complex="Arial" style:font-weight-complex="bold"/>
    </style:style>
    <style:style style:name="T288_47" style:family="text">
      <style:text-properties style:font-name-complex="Arial" style:font-weight-complex="bold"/>
    </style:style>
    <style:style style:name="T288_48" style:family="text">
      <style:text-properties style:font-name-complex="Arial" fo:language-asian="en" fo:country-asian="GB"/>
    </style:style>
    <style:style style:name="T288_49" style:family="text">
      <style:text-properties style:font-name-complex="Arial" style:font-weight-complex="bold"/>
    </style:style>
    <style:style style:name="T288_50" style:family="text">
      <style:text-properties style:font-name-complex="Arial" style:font-weight-complex="bold"/>
    </style:style>
    <style:style style:name="T288_51" style:family="text">
      <style:text-properties style:font-name-complex="Arial" style:font-weight-complex="bold"/>
    </style:style>
    <style:style style:name="T288_52" style:family="text">
      <style:text-properties style:font-name-complex="Arial" style:font-weight-complex="bold"/>
    </style:style>
    <style:style style:name="T288_53" style:family="text">
      <style:text-properties style:font-name-complex="Arial" style:font-weight-complex="bold"/>
    </style:style>
    <style:style style:name="T288_54" style:family="text">
      <style:text-properties style:font-name-complex="Arial" style:font-weight-complex="bold"/>
    </style:style>
    <style:style style:name="T288_55" style:family="text">
      <style:text-properties style:font-name-complex="Arial" style:font-weight-complex="bold"/>
    </style:style>
    <style:style style:name="T288_56" style:family="text">
      <style:text-properties style:font-name-complex="Arial" style:font-weight-complex="bold"/>
    </style:style>
    <style:style style:name="T288_57" style:family="text">
      <style:text-properties style:font-name-complex="Arial" style:font-weight-complex="bold"/>
    </style:style>
    <style:style style:name="T288_58" style:family="text">
      <style:text-properties style:font-name-complex="Arial"/>
    </style:style>
    <style:style style:name="T288_59" style:family="text">
      <style:text-properties style:font-name-complex="Arial"/>
    </style:style>
    <style:style style:name="T288_60" style:family="text">
      <style:text-properties style:font-name-complex="Arial" style:font-weight-complex="bold"/>
    </style:style>
    <style:style style:name="T288_61" style:family="text">
      <style:text-properties style:font-name-complex="Arial" style:font-weight-complex="bold"/>
    </style:style>
    <style:style style:name="T288_62" style:family="text">
      <style:text-properties style:font-name-complex="Arial"/>
    </style:style>
    <style:style style:name="T288_63" style:family="text">
      <style:text-properties style:font-name-complex="Arial" style:font-weight-complex="bold"/>
    </style:style>
    <style:style style:name="T288_64" style:family="text">
      <style:text-properties style:font-name-complex="Arial" style:font-weight-complex="bold"/>
    </style:style>
    <style:style style:name="T288_65" style:family="text">
      <style:text-properties style:font-name-complex="Arial" style:font-weight-complex="bold"/>
    </style:style>
    <style:style style:name="T288_66" style:family="text">
      <style:text-properties style:font-name-complex="Arial" style:font-weight-complex="bold"/>
    </style:style>
    <style:style style:name="T288_67" style:family="text">
      <style:text-properties style:font-name-complex="Arial"/>
    </style:style>
    <style:style style:name="T288_68" style:family="text">
      <style:text-properties style:font-name-complex="Arial" style:font-weight-complex="bold"/>
    </style:style>
    <style:style style:name="T288_69" style:family="text">
      <style:text-properties style:font-name-complex="Arial"/>
    </style:style>
    <style:style style:name="T288_70" style:family="text">
      <style:text-properties style:font-name-complex="Arial"/>
    </style:style>
    <style:style style:name="T288_71" style:family="text">
      <style:text-properties style:font-name-complex="Arial" style:font-weight-complex="bold"/>
    </style:style>
    <style:style style:name="T288_72" style:family="text">
      <style:text-properties style:font-name-complex="Arial" style:font-weight-complex="bold"/>
    </style:style>
    <style:style style:name="T288_73" style:family="text">
      <style:text-properties style:font-name-complex="Arial" style:font-weight-complex="bold"/>
    </style:style>
    <style:style style:name="T288_74" style:family="text">
      <style:text-properties style:font-name-complex="Arial" style:font-weight-complex="bold"/>
    </style:style>
    <style:style style:name="T288_75" style:family="text">
      <style:text-properties style:font-name-complex="Arial" style:font-weight-complex="bold"/>
    </style:style>
    <style:style style:name="T288_76" style:family="text" style:parent-style-name="List_20_Paragraph">
      <style:text-properties style:font-name-complex="Arial" style:font-weight-complex="bold"/>
    </style:style>
    <style:style style:name="P289" style:family="paragraph" style:parent-style-name="Footnote_20_text"/>
    <style:style style:name="T289_1" style:family="text"/>
    <style:style style:name="T289_2" style:family="text">
      <style:text-properties fo:language="en" fo:country="GB"/>
    </style:style>
    <style:style style:name="T289_3" style:family="text">
      <style:text-properties fo:language="en" fo:country="GB"/>
    </style:style>
    <style:style style:name="T289_4" style:family="text">
      <style:text-properties style:font-name-complex="Arial" style:font-weight-complex="bold"/>
    </style:style>
    <style:style style:name="T289_5" style:family="text">
      <style:text-properties style:font-name-complex="Arial" style:font-weight-complex="bold"/>
    </style:style>
    <style:style style:name="T289_6" style:family="text">
      <style:text-properties style:font-name-complex="Arial" style:font-weight-complex="bold"/>
    </style:style>
    <style:style style:name="T289_7" style:family="text">
      <style:text-properties style:font-name-complex="Arial" style:font-weight-complex="bold"/>
    </style:style>
    <style:style style:name="T289_8" style:family="text">
      <style:text-properties style:font-name-complex="Arial" style:font-weight-complex="bold"/>
    </style:style>
    <style:style style:name="T289_9" style:family="text">
      <style:text-properties style:font-name-complex="Arial" style:font-weight-complex="bold"/>
    </style:style>
    <style:style style:name="T289_10" style:family="text">
      <style:text-properties style:font-name-complex="Arial" style:font-weight-complex="bold"/>
    </style:style>
    <style:style style:name="T289_11" style:family="text">
      <style:text-properties style:font-name-complex="Arial" style:font-weight-complex="bold"/>
    </style:style>
    <style:style style:name="T289_12" style:family="text">
      <style:text-properties style:font-name-complex="Arial" style:font-weight-complex="bold"/>
    </style:style>
    <style:style style:name="T289_13" style:family="text">
      <style:text-properties style:font-name-complex="Arial" style:font-weight-complex="bold"/>
    </style:style>
    <style:style style:name="P290" style:family="paragraph" style:parent-style-name="Normal">
      <style:text-properties style:font-name-complex="Arial" style:font-weight-complex="bold"/>
    </style:style>
    <style:style style:name="P291" style:family="paragraph" style:parent-style-name="List_20_Paragraph"/>
    <style:style style:name="T291_1" style:family="text">
      <style:text-properties style:font-name-complex="Arial" fo:font-weight="bold" style:font-weight-asian="bold"/>
    </style:style>
    <style:style style:name="T291_2" style:family="text">
      <style:text-properties style:font-name-complex="Arial" fo:font-weight="bold" style:font-weight-asian="bold"/>
    </style:style>
    <style:style style:name="T291_3" style:family="text">
      <style:text-properties style:font-name-complex="Arial" style:font-weight-complex="bold"/>
    </style:style>
    <style:style style:name="T291_4" style:family="text">
      <style:text-properties style:font-name-complex="Arial" style:font-weight-complex="bold"/>
    </style:style>
    <style:style style:name="T291_5" style:family="text">
      <style:text-properties style:font-name-complex="Arial" style:font-weight-complex="bold"/>
    </style:style>
    <style:style style:name="T291_6" style:family="text">
      <style:text-properties style:font-name-complex="Arial" style:font-weight-complex="bold"/>
    </style:style>
    <style:style style:name="T291_7" style:family="text">
      <style:text-properties style:font-name-complex="Arial" style:font-weight-complex="bold"/>
    </style:style>
    <style:style style:name="T291_8" style:family="text">
      <style:text-properties style:font-name-complex="Arial" style:font-weight-complex="bold"/>
    </style:style>
    <style:style style:name="T291_9" style:family="text">
      <style:text-properties style:font-name-complex="Arial" style:font-weight-complex="bold"/>
    </style:style>
    <style:style style:name="T291_10" style:family="text">
      <style:text-properties style:font-name-complex="Arial" style:font-weight-complex="bold"/>
    </style:style>
    <style:style style:name="T291_11" style:family="text">
      <style:text-properties style:font-name-complex="Arial" style:font-weight-complex="bold"/>
    </style:style>
    <style:style style:name="T291_12" style:family="text">
      <style:text-properties style:font-name-complex="Arial" style:font-weight-complex="bold"/>
    </style:style>
    <style:style style:name="T291_13" style:family="text">
      <style:text-properties style:font-name-complex="Arial" style:font-weight-complex="bold"/>
    </style:style>
    <style:style style:name="T291_14" style:family="text">
      <style:text-properties style:font-name-complex="Arial"/>
    </style:style>
    <style:style style:name="T291_15" style:family="text">
      <style:text-properties style:font-name-complex="Arial" style:font-weight-complex="bold"/>
    </style:style>
    <style:style style:name="T291_16" style:family="text">
      <style:text-properties style:font-name-complex="Arial" style:font-weight-complex="bold"/>
    </style:style>
    <style:style style:name="T291_17" style:family="text">
      <style:text-properties style:font-name-complex="Arial"/>
    </style:style>
    <style:style style:name="T291_18" style:family="text">
      <style:text-properties style:font-name-complex="Arial" style:font-weight-complex="bold"/>
    </style:style>
    <style:style style:name="T291_19" style:family="text">
      <style:text-properties style:font-name-complex="Arial" style:font-weight-complex="bold"/>
    </style:style>
    <style:style style:name="T291_20" style:family="text">
      <style:text-properties style:font-name-complex="Arial" style:font-weight-complex="bold"/>
    </style:style>
    <style:style style:name="T291_21" style:family="text">
      <style:text-properties style:font-name-complex="Arial" style:font-weight-complex="bold"/>
    </style:style>
    <style:style style:name="T291_22" style:family="text">
      <style:text-properties style:font-name-complex="Arial" style:font-weight-complex="bold"/>
    </style:style>
    <style:style style:name="T291_23" style:family="text">
      <style:text-properties style:font-name-complex="Arial" style:font-weight-complex="bold"/>
    </style:style>
    <style:style style:name="T291_24" style:family="text">
      <style:text-properties style:font-name-complex="Arial" style:font-weight-complex="bold"/>
    </style:style>
    <style:style style:name="P292" style:family="paragraph" style:parent-style-name="Normal">
      <style:text-properties style:font-name-complex="Arial" style:font-weight-complex="bold"/>
    </style:style>
    <style:style style:name="P293" style:family="paragraph" style:parent-style-name="List_20_Paragraph"/>
    <style:style style:name="T293_1" style:family="text">
      <style:text-properties style:font-name-complex="Arial" fo:font-weight="bold" style:font-weight-asian="bold"/>
    </style:style>
    <style:style style:name="T293_2" style:family="text">
      <style:text-properties style:font-name-complex="Arial" fo:font-weight="bold" style:font-weight-asian="bold"/>
    </style:style>
    <style:style style:name="T293_3" style:family="text">
      <style:text-properties style:font-name-complex="Arial" style:font-weight-complex="bold"/>
    </style:style>
    <style:style style:name="T293_4" style:family="text">
      <style:text-properties style:font-name-complex="Arial" style:font-weight-complex="bold"/>
    </style:style>
    <style:style style:name="T293_5" style:family="text">
      <style:text-properties style:font-name-complex="Arial"/>
    </style:style>
    <style:style style:name="T293_6" style:family="text">
      <style:text-properties style:font-name-complex="Arial"/>
    </style:style>
    <style:style style:name="T293_7" style:family="text">
      <style:text-properties style:font-name-complex="Arial" style:font-weight-complex="bold"/>
    </style:style>
    <style:style style:name="T293_8" style:family="text">
      <style:text-properties style:font-name-complex="Arial" style:font-weight-complex="bold"/>
    </style:style>
    <style:style style:name="T293_9" style:family="text">
      <style:text-properties style:font-name-complex="Arial" style:font-weight-complex="bold"/>
    </style:style>
    <style:style style:name="P294" style:family="paragraph" style:parent-style-name="Normal">
      <style:paragraph-properties fo:break-before="page"/>
    </style:style>
    <style:style style:name="P295" style:family="paragraph" style:parent-style-name="Normal"/>
    <style:style style:name="T295_1" style:family="text">
      <style:text-properties style:font-name-complex="Arial" fo:language-asian="en" fo:country-asian="GB" fo:font-weight="bold" style:font-weight-asian="bold" style:font-weight-complex="bold"/>
    </style:style>
    <style:style style:name="P296" style:family="paragraph" style:parent-style-name="Normal">
      <style:text-properties style:font-name-complex="Arial" fo:language-asian="en" fo:country-asian="GB"/>
    </style:style>
    <style:style style:name="P297" style:family="paragraph" style:parent-style-name="Normal"/>
    <style:style style:name="T297_1" style:family="text">
      <style:text-properties fo:font-weight="bold" style:font-weight-asian="bold" style:font-weight-complex="bold"/>
    </style:style>
    <style:style style:name="T297_2" style:family="text"/>
    <style:style style:name="T297_3" style:family="text"/>
    <style:style style:name="T297_4" style:family="text"/>
    <style:style style:name="T297_5" style:family="text"/>
    <style:style style:name="T297_6" style:family="text"/>
    <style:style style:name="T297_7" style:family="text">
      <style:text-properties fo:font-style="italic" style:font-style-asian="italic" style:font-style-complex="italic"/>
    </style:style>
    <style:style style:name="T297_8" style:family="text">
      <style:text-properties fo:font-style="italic" style:font-style-asian="italic" style:font-style-complex="italic"/>
    </style:style>
    <style:style style:name="T297_9" style:family="text"/>
    <style:style style:name="T297_10" style:family="text"/>
    <style:style style:name="T297_11" style:family="text"/>
    <style:style style:name="T297_12" style:family="text"/>
    <style:style style:name="T297_13" style:family="text"/>
    <style:style style:name="T297_14" style:family="text"/>
    <style:style style:name="T297_15" style:family="text"/>
    <style:style style:name="T297_16" style:family="text"/>
    <style:style style:name="T297_17" style:family="text"/>
    <style:style style:name="T297_18" style:family="text"/>
    <style:style style:name="T297_19" style:family="text"/>
    <style:style style:name="T297_20" style:family="text"/>
    <style:style style:name="T297_21" style:family="text"/>
    <style:style style:name="T297_22" style:family="text"/>
    <style:style style:name="P298" style:family="paragraph" style:parent-style-name="Normal"/>
    <style:style style:name="P299" style:family="paragraph" style:parent-style-name="List_20_Paragraph"/>
    <style:style style:name="T299_1" style:family="text">
      <style:text-properties style:font-name-asian="Arial" style:font-name-complex="Arial" fo:font-weight="bold" style:font-weight-asian="bold" style:font-weight-complex="bold"/>
    </style:style>
    <style:style style:name="T299_2" style:family="text">
      <style:text-properties style:font-name-asian="Arial" style:font-name-complex="Arial" fo:font-weight="bold" style:font-weight-asian="bold" style:font-weight-complex="bold"/>
    </style:style>
    <style:style style:name="T299_3" style:family="text">
      <style:text-properties style:font-name-complex="Arial" fo:language-asian="en" fo:country-asian="GB"/>
    </style:style>
    <style:style style:name="T299_4" style:family="text">
      <style:text-properties style:font-name-complex="Arial" fo:language-asian="en" fo:country-asian="GB"/>
    </style:style>
    <style:style style:name="T299_5" style:family="text">
      <style:text-properties style:font-name-asian="Arial" style:font-name-complex="Arial" fo:font-weight="bold" style:font-weight-asian="bold" style:font-weight-complex="bold"/>
    </style:style>
    <style:style style:name="T299_6" style:family="text">
      <style:text-properties style:font-name-complex="Arial" style:font-weight-complex="bold"/>
    </style:style>
    <style:style style:name="T299_7" style:family="text">
      <style:text-properties style:font-name-complex="Arial" style:font-weight-complex="bold"/>
    </style:style>
    <style:style style:name="T299_8" style:family="text">
      <style:text-properties style:font-name-complex="Arial" fo:language-asian="en" fo:country-asian="GB"/>
    </style:style>
    <style:style style:name="T299_9" style:family="text">
      <style:text-properties style:font-name-complex="Arial" fo:language-asian="en" fo:country-asian="GB"/>
    </style:style>
    <style:style style:name="T299_10" style:family="text">
      <style:text-properties style:font-name-complex="Arial" fo:language-asian="en" fo:country-asian="GB"/>
    </style:style>
    <style:style style:name="T299_11" style:family="text">
      <style:text-properties style:font-name-complex="Arial" style:font-weight-complex="bold"/>
    </style:style>
    <style:style style:name="T299_12" style:family="text">
      <style:text-properties style:font-name-asian="Arial" style:font-name-complex="Arial"/>
    </style:style>
    <style:style style:name="T299_13" style:family="text">
      <style:text-properties style:font-name-asian="Arial" style:font-name-complex="Arial"/>
    </style:style>
    <style:style style:name="T299_14" style:family="text">
      <style:text-properties style:font-name-asian="Arial" style:font-name-complex="Arial"/>
    </style:style>
    <style:style style:name="T299_15" style:family="text">
      <style:text-properties style:font-name-complex="Arial" fo:language-asian="en" fo:country-asian="GB"/>
    </style:style>
    <style:style style:name="T299_16" style:family="text">
      <style:text-properties style:font-name-complex="Arial" fo:language-asian="en" fo:country-asian="GB"/>
    </style:style>
    <style:style style:name="T299_17" style:family="text">
      <style:text-properties style:font-name-complex="Arial" fo:language-asian="en" fo:country-asian="GB"/>
    </style:style>
    <style:style style:name="T299_18" style:family="text">
      <style:text-properties style:font-name-complex="Arial" fo:language-asian="en" fo:country-asian="GB"/>
    </style:style>
    <style:style style:name="T299_19" style:family="text">
      <style:text-properties style:font-name-complex="Arial" fo:language-asian="en" fo:country-asian="GB"/>
    </style:style>
    <style:style style:name="T299_20" style:family="text">
      <style:text-properties style:font-name-complex="Arial" fo:language-asian="en" fo:country-asian="GB"/>
    </style:style>
    <style:style style:name="T299_21" style:family="text">
      <style:text-properties style:font-name-complex="Arial" fo:language-asian="en" fo:country-asian="GB"/>
    </style:style>
    <style:style style:name="T299_22" style:family="text">
      <style:text-properties style:font-name-complex="Arial" fo:language-asian="en" fo:country-asian="GB"/>
    </style:style>
    <style:style style:name="T299_23" style:family="text">
      <style:text-properties style:font-name-complex="Arial" fo:language-asian="en" fo:country-asian="GB"/>
    </style:style>
    <style:style style:name="T299_24" style:family="text">
      <style:text-properties style:font-name-complex="Arial" fo:language-asian="en" fo:country-asian="GB"/>
    </style:style>
    <style:style style:name="T299_25" style:family="text">
      <style:text-properties style:font-name-complex="Arial" fo:language-asian="en" fo:country-asian="GB"/>
    </style:style>
    <style:style style:name="T299_26" style:family="text">
      <style:text-properties style:font-name-complex="Arial" fo:language-asian="en" fo:country-asian="GB"/>
    </style:style>
    <style:style style:name="T299_27" style:family="text">
      <style:text-properties style:font-name-complex="Arial" fo:language-asian="en" fo:country-asian="GB"/>
    </style:style>
    <style:style style:name="T299_28" style:family="text">
      <style:text-properties style:font-name-complex="Arial" fo:language-asian="en" fo:country-asian="GB"/>
    </style:style>
    <style:style style:name="T299_29" style:family="text">
      <style:text-properties style:font-name-complex="Arial" fo:language-asian="en" fo:country-asian="GB"/>
    </style:style>
    <style:style style:name="P300" style:family="paragraph" style:parent-style-name="List_20_Paragraph">
      <style:text-properties style:font-name-complex="Arial" fo:language-asian="en" fo:country-asian="GB"/>
    </style:style>
    <style:style style:name="P301" style:family="paragraph" style:parent-style-name="List_20_Paragraph"/>
    <style:style style:name="T301_1" style:family="text">
      <style:text-properties style:font-name-complex="Arial" fo:language-asian="en" fo:country-asian="GB" fo:font-weight="bold" style:font-weight-asian="bold" style:font-weight-complex="bold"/>
    </style:style>
    <style:style style:name="T301_2" style:family="text">
      <style:text-properties style:font-name-complex="Arial" fo:language-asian="en" fo:country-asian="GB" fo:font-weight="bold" style:font-weight-asian="bold" style:font-weight-complex="bold"/>
    </style:style>
    <style:style style:name="T301_3" style:family="text">
      <style:text-properties style:font-name-complex="Arial" fo:language-asian="en" fo:country-asian="GB"/>
    </style:style>
    <style:style style:name="T301_4" style:family="text">
      <style:text-properties style:font-name-complex="Arial" fo:language-asian="en" fo:country-asian="GB"/>
    </style:style>
    <style:style style:name="T301_5" style:family="text">
      <style:text-properties style:font-name-complex="Arial" style:font-weight-complex="bold"/>
    </style:style>
    <style:style style:name="T301_6" style:family="text">
      <style:text-properties style:font-name-complex="Arial" style:font-weight-complex="bold"/>
    </style:style>
    <style:style style:name="T301_7" style:family="text">
      <style:text-properties style:font-name-complex="Arial" style:font-weight-complex="bold"/>
    </style:style>
    <style:style style:name="T301_8" style:family="text">
      <style:text-properties style:font-name-complex="Arial" fo:language-asian="en" fo:country-asian="GB"/>
    </style:style>
    <style:style style:name="T301_9" style:family="text">
      <style:text-properties style:font-name-complex="Arial" fo:language-asian="en" fo:country-asian="GB"/>
    </style:style>
    <style:style style:name="T301_10" style:family="text">
      <style:text-properties style:font-name-complex="Arial" fo:language-asian="en" fo:country-asian="GB"/>
    </style:style>
    <style:style style:name="T301_11" style:family="text">
      <style:text-properties style:font-name-complex="Arial" fo:language-asian="en" fo:country-asian="GB"/>
    </style:style>
    <style:style style:name="T301_12" style:family="text">
      <style:text-properties style:font-name-complex="Arial" fo:language-asian="en" fo:country-asian="GB"/>
    </style:style>
    <style:style style:name="T301_13" style:family="text">
      <style:text-properties style:font-name-complex="Arial" fo:language-asian="en" fo:country-asian="GB"/>
    </style:style>
    <style:style style:name="T301_14" style:family="text">
      <style:text-properties style:font-name-complex="Arial" fo:language-asian="en" fo:country-asian="GB"/>
    </style:style>
    <style:style style:name="T301_15" style:family="text">
      <style:text-properties style:font-name-complex="Arial" fo:language-asian="en" fo:country-asian="GB"/>
    </style:style>
    <style:style style:name="T301_16" style:family="text">
      <style:text-properties style:font-name-complex="Arial" fo:language-asian="en" fo:country-asian="GB"/>
    </style:style>
    <style:style style:name="T301_17" style:family="text">
      <style:text-properties style:font-name-complex="Arial" fo:language-asian="en" fo:country-asian="GB"/>
    </style:style>
    <style:style style:name="T301_18" style:family="text">
      <style:text-properties style:font-name-complex="Arial" fo:language-asian="en" fo:country-asian="GB"/>
    </style:style>
    <style:style style:name="T301_19" style:family="text">
      <style:text-properties style:font-name-complex="Arial" fo:language-asian="en" fo:country-asian="GB"/>
    </style:style>
    <style:style style:name="T301_20" style:family="text">
      <style:text-properties style:font-name-complex="Arial" fo:language-asian="en" fo:country-asian="GB"/>
    </style:style>
    <style:style style:name="T301_21" style:family="text">
      <style:text-properties style:font-name-complex="Arial" fo:language-asian="en" fo:country-asian="GB"/>
    </style:style>
    <style:style style:name="T301_22" style:family="text">
      <style:text-properties style:font-name-complex="Arial" fo:language-asian="en" fo:country-asian="GB"/>
    </style:style>
    <style:style style:name="T301_23" style:family="text">
      <style:text-properties style:font-name-complex="Arial" fo:language-asian="en" fo:country-asian="GB"/>
    </style:style>
    <style:style style:name="T301_24" style:family="text">
      <style:text-properties style:font-name-complex="Arial" fo:language-asian="en" fo:country-asian="GB"/>
    </style:style>
    <style:style style:name="T301_25" style:family="text">
      <style:text-properties style:font-name-complex="Arial" fo:language-asian="en" fo:country-asian="GB"/>
    </style:style>
    <style:style style:name="T301_26" style:family="text">
      <style:text-properties style:font-name-complex="Arial" fo:language-asian="en" fo:country-asian="GB"/>
    </style:style>
    <style:style style:name="T301_27" style:family="text">
      <style:text-properties style:font-name-complex="Arial" fo:language-asian="en" fo:country-asian="GB"/>
    </style:style>
    <style:style style:name="T301_28" style:family="text">
      <style:text-properties style:font-name-complex="Arial" fo:language-asian="en" fo:country-asian="GB"/>
    </style:style>
    <style:style style:name="T301_29" style:family="text">
      <style:text-properties style:font-name-complex="Arial" fo:language-asian="en" fo:country-asian="GB"/>
    </style:style>
    <style:style style:name="T301_30" style:family="text">
      <style:text-properties style:font-name-complex="Arial" fo:language-asian="en" fo:country-asian="GB"/>
    </style:style>
    <style:style style:name="T301_31" style:family="text">
      <style:text-properties style:font-name-complex="Arial" fo:language-asian="en" fo:country-asian="GB"/>
    </style:style>
    <style:style style:name="T301_32" style:family="text">
      <style:text-properties style:font-name-complex="Arial" fo:language-asian="en" fo:country-asian="GB"/>
    </style:style>
    <style:style style:name="T301_33" style:family="text">
      <style:text-properties style:font-name-complex="Arial" fo:language-asian="en" fo:country-asian="GB"/>
    </style:style>
    <style:style style:name="T301_34" style:family="text">
      <style:text-properties style:font-name-complex="Arial" fo:language-asian="en" fo:country-asian="GB"/>
    </style:style>
    <style:style style:name="T301_35" style:family="text">
      <style:text-properties style:font-name-complex="Arial" fo:language-asian="en" fo:country-asian="GB"/>
    </style:style>
    <style:style style:name="T301_36" style:family="text">
      <style:text-properties style:font-name-complex="Arial" fo:language-asian="en" fo:country-asian="GB"/>
    </style:style>
    <style:style style:name="T301_37" style:family="text">
      <style:text-properties style:font-name-complex="Arial" fo:language-asian="en" fo:country-asian="GB"/>
    </style:style>
    <style:style style:name="T301_38" style:family="text">
      <style:text-properties style:font-name-complex="Arial" fo:language-asian="en" fo:country-asian="GB"/>
    </style:style>
    <style:style style:name="T301_39" style:family="text">
      <style:text-properties style:font-name-complex="Arial" fo:language-asian="en" fo:country-asian="GB"/>
    </style:style>
    <style:style style:name="T301_40" style:family="text">
      <style:text-properties style:font-name-complex="Arial" fo:language-asian="en" fo:country-asian="GB"/>
    </style:style>
    <style:style style:name="T301_41" style:family="text">
      <style:text-properties style:font-name-complex="Arial" fo:language-asian="en" fo:country-asian="GB"/>
    </style:style>
    <style:style style:name="T301_42" style:family="text">
      <style:text-properties style:font-name-complex="Arial" fo:language-asian="en" fo:country-asian="GB"/>
    </style:style>
    <style:style style:name="T301_43" style:family="text">
      <style:text-properties style:font-name-complex="Arial" fo:language-asian="en" fo:country-asian="GB"/>
    </style:style>
    <style:style style:name="T301_44" style:family="text">
      <style:text-properties style:font-name-complex="Arial" fo:language-asian="en" fo:country-asian="GB"/>
    </style:style>
    <style:style style:name="T301_45" style:family="text">
      <style:text-properties style:font-name-complex="Arial" fo:language-asian="en" fo:country-asian="GB"/>
    </style:style>
    <style:style style:name="T301_46" style:family="text">
      <style:text-properties style:font-name-complex="Arial" fo:language-asian="en" fo:country-asian="GB"/>
    </style:style>
    <style:style style:name="T301_47" style:family="text">
      <style:text-properties style:font-name-complex="Arial" fo:language-asian="en" fo:country-asian="GB"/>
    </style:style>
    <style:style style:name="T301_48" style:family="text">
      <style:text-properties style:font-name-complex="Arial" fo:language-asian="en" fo:country-asian="GB"/>
    </style:style>
    <style:style style:name="T301_49" style:family="text">
      <style:text-properties style:font-name-complex="Arial" fo:language-asian="en" fo:country-asian="GB"/>
    </style:style>
    <style:style style:name="T301_50" style:family="text">
      <style:text-properties style:font-name-complex="Arial" fo:language-asian="en" fo:country-asian="GB"/>
    </style:style>
    <style:style style:name="T301_51" style:family="text">
      <style:text-properties style:font-name-complex="Arial" fo:language-asian="en" fo:country-asian="GB"/>
    </style:style>
    <style:style style:name="T301_52" style:family="text">
      <style:text-properties style:font-name-complex="Arial" fo:language-asian="en" fo:country-asian="GB"/>
    </style:style>
    <style:style style:name="T301_53" style:family="text">
      <style:text-properties style:font-name-complex="Arial" fo:language-asian="en" fo:country-asian="GB"/>
    </style:style>
    <style:style style:name="T301_54" style:family="text">
      <style:text-properties style:font-name-complex="Arial" fo:language-asian="en" fo:country-asian="GB"/>
    </style:style>
    <style:style style:name="T301_55" style:family="text">
      <style:text-properties style:font-name-complex="Arial" fo:language-asian="en" fo:country-asian="GB"/>
    </style:style>
    <style:style style:name="T301_56" style:family="text">
      <style:text-properties style:font-name-complex="Arial" fo:language-asian="en" fo:country-asian="GB"/>
    </style:style>
    <style:style style:name="T301_57" style:family="text">
      <style:text-properties style:font-name-complex="Arial" fo:language-asian="en" fo:country-asian="GB"/>
    </style:style>
    <style:style style:name="T301_58" style:family="text">
      <style:text-properties style:font-name-complex="Arial" fo:language-asian="en" fo:country-asian="GB"/>
    </style:style>
    <style:style style:name="T301_59" style:family="text">
      <style:text-properties style:font-name-complex="Arial" fo:language-asian="en" fo:country-asian="GB"/>
    </style:style>
    <style:style style:name="T301_60" style:family="text">
      <style:text-properties style:font-name-complex="Arial" fo:language-asian="en" fo:country-asian="GB"/>
    </style:style>
    <style:style style:name="T301_61" style:family="text">
      <style:text-properties style:font-name-complex="Arial" fo:language-asian="en" fo:country-asian="GB"/>
    </style:style>
    <style:style style:name="T301_62" style:family="text">
      <style:text-properties style:font-name-complex="Arial" fo:language-asian="en" fo:country-asian="GB"/>
    </style:style>
    <style:style style:name="T301_63" style:family="text">
      <style:text-properties style:font-name-complex="Arial" fo:language-asian="en" fo:country-asian="GB"/>
    </style:style>
    <style:style style:name="T301_64" style:family="text">
      <style:text-properties style:font-name-complex="Arial" fo:language-asian="en" fo:country-asian="GB"/>
    </style:style>
    <style:style style:name="T301_65" style:family="text">
      <style:text-properties style:font-name-complex="Arial" fo:language-asian="en" fo:country-asian="GB"/>
    </style:style>
    <style:style style:name="T301_66" style:family="text">
      <style:text-properties style:font-name-complex="Arial" fo:language-asian="en" fo:country-asian="GB"/>
    </style:style>
    <style:style style:name="T301_67" style:family="text">
      <style:text-properties style:font-name-complex="Arial" fo:language-asian="en" fo:country-asian="GB"/>
    </style:style>
    <style:style style:name="T301_68" style:family="text">
      <style:text-properties style:font-name-complex="Arial" fo:language-asian="en" fo:country-asian="GB"/>
    </style:style>
    <style:style style:name="T301_69" style:family="text">
      <style:text-properties style:font-name-complex="Arial" fo:language-asian="en" fo:country-asian="GB"/>
    </style:style>
    <style:style style:name="T301_70" style:family="text">
      <style:text-properties style:font-name-complex="Arial" fo:language-asian="en" fo:country-asian="GB"/>
    </style:style>
    <style:style style:name="T301_71" style:family="text">
      <style:text-properties style:font-name-complex="Arial" fo:language-asian="en" fo:country-asian="GB"/>
    </style:style>
    <style:style style:name="T301_72" style:family="text">
      <style:text-properties style:font-name-complex="Arial" fo:language-asian="en" fo:country-asian="GB"/>
    </style:style>
    <style:style style:name="T301_73" style:family="text">
      <style:text-properties style:font-name-complex="Arial" fo:language-asian="en" fo:country-asian="GB"/>
    </style:style>
    <style:style style:name="T301_74" style:family="text">
      <style:text-properties style:font-name-complex="Arial" fo:language-asian="en" fo:country-asian="GB"/>
    </style:style>
    <style:style style:name="T301_75" style:family="text">
      <style:text-properties style:font-name-complex="Arial" fo:language-asian="en" fo:country-asian="GB"/>
    </style:style>
    <style:style style:name="T301_76" style:family="text">
      <style:text-properties style:font-name-complex="Arial" fo:language-asian="en" fo:country-asian="GB"/>
    </style:style>
    <style:style style:name="T301_77" style:family="text">
      <style:text-properties style:font-name-complex="Arial" fo:language-asian="en" fo:country-asian="GB"/>
    </style:style>
    <style:style style:name="T301_78" style:family="text">
      <style:text-properties style:font-name-complex="Arial" fo:language-asian="en" fo:country-asian="GB"/>
    </style:style>
    <style:style style:name="P302" style:family="paragraph" style:parent-style-name="Normal">
      <style:text-properties style:font-name-complex="Arial" fo:language-asian="en" fo:country-asian="GB"/>
    </style:style>
    <style:style style:name="P303" style:family="paragraph" style:parent-style-name="List_20_Paragraph"/>
    <style:style style:name="T303_1" style:family="text">
      <style:text-properties fo:font-weight="bold" style:font-weight-asian="bold" style:font-weight-complex="bold"/>
    </style:style>
    <style:style style:name="T303_2" style:family="text">
      <style:text-properties fo:font-weight="bold" style:font-weight-asian="bold" style:font-weight-complex="bold"/>
    </style:style>
    <style:style style:name="T303_3" style:family="text">
      <style:text-properties fo:font-weight="bold" style:font-weight-asian="bold" style:font-weight-complex="bold"/>
    </style:style>
    <style:style style:name="T303_4" style:family="text">
      <style:text-properties fo:font-weight="bold" style:font-weight-asian="bold" style:font-weight-complex="bold"/>
    </style:style>
    <style:style style:name="T303_5" style:family="text">
      <style:text-properties style:font-name-complex="Arial" fo:language-asian="en" fo:country-asian="GB"/>
    </style:style>
    <style:style style:name="T303_6" style:family="text">
      <style:text-properties fo:font-weight="bold" style:font-weight-asian="bold" style:font-weight-complex="bold"/>
    </style:style>
    <style:style style:name="T303_7" style:family="text"/>
    <style:style style:name="T303_8" style:family="text"/>
    <style:style style:name="T303_9" style:family="text"/>
    <style:style style:name="T303_10" style:family="text"/>
    <style:style style:name="T303_11" style:family="text"/>
    <style:style style:name="T303_12" style:family="text"/>
    <style:style style:name="T303_13" style:family="text"/>
    <style:style style:name="T303_14" style:family="text"/>
    <style:style style:name="T303_15" style:family="text"/>
    <style:style style:name="T303_16" style:family="text">
      <style:text-properties style:font-name-complex="Arial" fo:language-asian="en" fo:country-asian="GB"/>
    </style:style>
    <style:style style:name="T303_17" style:family="text">
      <style:text-properties style:font-name-complex="Arial" fo:language-asian="en" fo:country-asian="GB"/>
    </style:style>
    <style:style style:name="T303_18" style:family="text">
      <style:text-properties style:font-name-complex="Arial" fo:language-asian="en" fo:country-asian="GB"/>
    </style:style>
    <style:style style:name="T303_19" style:family="text">
      <style:text-properties style:font-name-complex="Arial" fo:language-asian="en" fo:country-asian="GB"/>
    </style:style>
    <style:style style:name="T303_20" style:family="text">
      <style:text-properties style:font-name-complex="Arial" fo:language-asian="en" fo:country-asian="GB"/>
    </style:style>
    <style:style style:name="T303_21" style:family="text">
      <style:text-properties style:font-name-complex="Arial" fo:language-asian="en" fo:country-asian="GB"/>
    </style:style>
    <style:style style:name="T303_22" style:family="text">
      <style:text-properties style:font-name-complex="Arial" fo:language-asian="en" fo:country-asian="GB"/>
    </style:style>
    <style:style style:name="T303_23" style:family="text">
      <style:text-properties style:font-name-complex="Arial" fo:language-asian="en" fo:country-asian="GB"/>
    </style:style>
    <style:style style:name="T303_24" style:family="text">
      <style:text-properties style:font-name-complex="Arial" fo:language-asian="en" fo:country-asian="GB" fo:font-weight="bold" style:font-weight-asian="bold" style:font-weight-complex="bold"/>
    </style:style>
    <style:style style:name="T303_25" style:family="text">
      <style:text-properties style:font-name-complex="Arial" fo:language-asian="en" fo:country-asian="GB"/>
    </style:style>
    <style:style style:name="T303_26" style:family="text">
      <style:text-properties style:font-name-complex="Arial" fo:language-asian="en" fo:country-asian="GB"/>
    </style:style>
    <style:style style:name="T303_27" style:family="text">
      <style:text-properties style:font-name-complex="Arial" fo:language-asian="en" fo:country-asian="GB"/>
    </style:style>
    <style:style style:name="T303_28" style:family="text">
      <style:text-properties style:font-name-complex="Arial" fo:language-asian="en" fo:country-asian="GB"/>
    </style:style>
    <style:style style:name="T303_29" style:family="text">
      <style:text-properties style:font-name-complex="Arial" fo:language-asian="en" fo:country-asian="GB"/>
    </style:style>
    <style:style style:name="T303_30" style:family="text">
      <style:text-properties style:font-name-complex="Arial" fo:language-asian="en" fo:country-asian="GB" fo:font-weight="bold" style:font-weight-asian="bold" style:font-weight-complex="bold"/>
    </style:style>
    <style:style style:name="T303_31" style:family="text">
      <style:text-properties style:font-name-complex="Arial" fo:language-asian="en" fo:country-asian="GB"/>
    </style:style>
    <style:style style:name="T303_32" style:family="text">
      <style:text-properties style:font-name-complex="Arial" fo:language-asian="en" fo:country-asian="GB"/>
    </style:style>
    <style:style style:name="T303_33" style:family="text">
      <style:text-properties style:font-name-complex="Arial" fo:language-asian="en" fo:country-asian="GB"/>
    </style:style>
    <style:style style:name="T303_34" style:family="text">
      <style:text-properties style:font-name-complex="Arial" fo:language-asian="en" fo:country-asian="GB"/>
    </style:style>
    <style:style style:name="T303_35" style:family="text">
      <style:text-properties style:font-name-complex="Arial" fo:language-asian="en" fo:country-asian="GB"/>
    </style:style>
    <style:style style:name="T303_36" style:family="text">
      <style:text-properties style:font-name-complex="Arial" fo:language-asian="en" fo:country-asian="GB"/>
    </style:style>
    <style:style style:name="T303_37" style:family="text">
      <style:text-properties style:font-name-complex="Arial" fo:language-asian="en" fo:country-asian="GB"/>
    </style:style>
    <style:style style:name="T303_38" style:family="text">
      <style:text-properties style:font-name-complex="Arial" fo:language-asian="en" fo:country-asian="GB"/>
    </style:style>
    <style:style style:name="T303_39" style:family="text">
      <style:text-properties style:font-name-complex="Arial" fo:language-asian="en" fo:country-asian="GB"/>
    </style:style>
    <style:style style:name="T303_40" style:family="text">
      <style:text-properties style:font-name-complex="Arial" fo:language-asian="en" fo:country-asian="GB"/>
    </style:style>
    <style:style style:name="T303_41" style:family="text">
      <style:text-properties style:font-name-complex="Arial" fo:language-asian="en" fo:country-asian="GB"/>
    </style:style>
    <style:style style:name="P304" style:family="paragraph" style:parent-style-name="Normal">
      <style:text-properties style:font-name-complex="Arial" style:font-weight-complex="bold"/>
    </style:style>
    <style:style style:name="P305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305_1" style:family="text">
      <style:text-properties style:font-name-complex="Arial" fo:font-weight="bold" style:font-weight-asian="bold" style:font-weight-complex="bold"/>
    </style:style>
    <style:style style:name="T305_2" style:family="text">
      <style:text-properties style:font-name-complex="Arial"/>
    </style:style>
    <style:style style:name="T305_3" style:family="text">
      <style:text-properties fo:font-style="italic" style:font-style-asian="italic" style:font-style-complex="italic" style:font-name-complex="Arial"/>
    </style:style>
    <style:style style:name="T305_4" style:family="text">
      <style:text-properties fo:font-style="italic" style:font-style-asian="italic" style:font-style-complex="italic" style:font-name-complex="Arial"/>
    </style:style>
    <style:style style:name="T305_5" style:family="text">
      <style:text-properties fo:font-style="italic" style:font-style-asian="italic" style:font-style-complex="italic" style:font-name-complex="Arial"/>
    </style:style>
    <style:style style:name="T305_6" style:family="text">
      <style:text-properties fo:font-style="italic" style:font-style-asian="italic" style:font-style-complex="italic" style:font-name-complex="Arial"/>
    </style:style>
    <style:style style:name="T305_7" style:family="text">
      <style:text-properties fo:font-style="italic" style:font-style-asian="italic" style:font-style-complex="italic" style:font-name-complex="Arial"/>
    </style:style>
    <style:style style:name="T305_8" style:family="text">
      <style:text-properties fo:font-style="italic" style:font-style-asian="italic" style:font-style-complex="italic" style:font-name-complex="Arial"/>
    </style:style>
    <style:style style:name="T305_9" style:family="text">
      <style:text-properties fo:font-style="italic" style:font-style-asian="italic" style:font-style-complex="italic" style:font-name-complex="Arial"/>
    </style:style>
    <style:style style:name="T305_10" style:family="text">
      <style:text-properties style:font-name-complex="Arial"/>
    </style:style>
    <style:style style:name="T305_11" style:family="text">
      <style:text-properties style:font-name-complex="Arial"/>
    </style:style>
    <style:style style:name="T305_12" style:family="text">
      <style:text-properties style:font-name-complex="Arial"/>
    </style:style>
    <style:style style:name="T305_13" style:family="text">
      <style:text-properties style:font-name-complex="Arial"/>
    </style:style>
    <style:style style:name="T305_14" style:family="text">
      <style:text-properties style:font-name-complex="Arial"/>
    </style:style>
    <style:style style:name="T305_15" style:family="text">
      <style:text-properties style:font-name-complex="Arial"/>
    </style:style>
    <style:style style:name="T305_16" style:family="text">
      <style:text-properties style:font-name-complex="Arial"/>
    </style:style>
    <style:style style:name="T305_17" style:family="text">
      <style:text-properties style:font-name-complex="Arial"/>
    </style:style>
    <style:style style:name="T305_18" style:family="text">
      <style:text-properties style:font-name-complex="Arial"/>
    </style:style>
    <style:style style:name="T305_19" style:family="text">
      <style:text-properties style:font-name-complex="Arial"/>
    </style:style>
    <style:style style:name="P306" style:family="paragraph" style:parent-style-name="Normal">
      <style:paragraph-properties fo:text-align="justify"/>
      <style:text-properties style:font-name-complex="Arial" fo:font-weight="bold" style:font-weight-asian="bold" style:font-weight-complex="bold"/>
    </style:style>
    <style:style style:name="P307" style:family="paragraph" style:parent-style-name="Normal">
      <style:paragraph-properties fo:text-align="justify"/>
    </style:style>
    <style:style style:name="T307_1" style:family="text">
      <style:text-properties style:font-name-complex="Arial" fo:font-weight="bold" style:font-weight-asian="bold" style:font-weight-complex="bold"/>
    </style:style>
    <style:style style:name="P308" style:family="paragraph" style:parent-style-name="Normal">
      <style:paragraph-properties fo:text-align="justify"/>
      <style:text-properties style:font-name-complex="Arial"/>
    </style:style>
    <style:style style:name="P309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</style:style>
    <style:style style:name="T309_1" style:family="text">
      <style:text-properties style:font-name-complex="Arial" fo:font-weight="bold" style:font-weight-asian="bold" style:font-weight-complex="bold"/>
    </style:style>
    <style:style style:name="T309_2" style:family="text">
      <style:text-properties style:font-name-complex="Arial" fo:font-weight="bold" style:font-weight-asian="bold" style:font-weight-complex="bold"/>
    </style:style>
    <style:style style:name="T309_3" style:family="text">
      <style:text-properties style:font-name-complex="Arial"/>
    </style:style>
    <style:style style:name="T309_4" style:family="text">
      <style:text-properties style:font-name-complex="Arial"/>
    </style:style>
    <style:style style:name="T309_5" style:family="text">
      <style:text-properties style:font-name-complex="Arial"/>
    </style:style>
    <style:style style:name="T309_6" style:family="text">
      <style:text-properties style:font-name-complex="Arial"/>
    </style:style>
    <style:style style:name="T309_7" style:family="text">
      <style:text-properties style:font-name-complex="Arial"/>
    </style:style>
    <style:style style:name="T309_8" style:family="text">
      <style:text-properties style:font-name-complex="Arial"/>
    </style:style>
    <style:style style:name="T309_9" style:family="text">
      <style:text-properties style:font-name-complex="Arial"/>
    </style:style>
    <style:style style:name="T309_10" style:family="text">
      <style:text-properties style:font-name-complex="Arial"/>
    </style:style>
    <style:style style:name="T309_11" style:family="text">
      <style:text-properties style:font-name-complex="Arial"/>
    </style:style>
    <style:style style:name="T309_12" style:family="text">
      <style:text-properties style:font-name-complex="Arial"/>
    </style:style>
    <style:style style:name="T309_13" style:family="text">
      <style:text-properties style:font-name-complex="Arial"/>
    </style:style>
    <style:style style:name="T309_14" style:family="text">
      <style:text-properties style:font-name-complex="Arial"/>
    </style:style>
    <style:style style:name="T309_15" style:family="text">
      <style:text-properties style:font-name-complex="Arial"/>
    </style:style>
    <style:style style:name="T309_16" style:family="text">
      <style:text-properties style:font-name-complex="Arial"/>
    </style:style>
    <style:style style:name="T309_17" style:family="text">
      <style:text-properties style:font-name-complex="Arial"/>
    </style:style>
    <style:style style:name="T309_18" style:family="text"/>
    <style:style style:name="T309_19" style:family="text"/>
    <style:style style:name="T309_20" style:family="text"/>
    <style:style style:name="T309_21" style:family="text"/>
    <style:style style:name="T309_22" style:family="text"/>
    <style:style style:name="T309_23" style:family="text"/>
    <style:style style:name="T309_24" style:family="text"/>
    <style:style style:name="T309_25" style:family="text"/>
    <style:style style:name="P310" style:family="paragraph" style:parent-style-name="Normal">
      <style:paragraph-properties fo:text-align="justify"/>
      <style:text-properties style:font-name-complex="Arial"/>
    </style:style>
    <style:style style:name="P311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</style:style>
    <style:style style:name="T311_1" style:family="text">
      <style:text-properties style:font-name-complex="Arial" fo:font-weight="bold" style:font-weight-asian="bold" style:font-weight-complex="bold"/>
    </style:style>
    <style:style style:name="T311_2" style:family="text">
      <style:text-properties style:font-name-complex="Arial"/>
    </style:style>
    <style:style style:name="T311_3" style:family="text">
      <style:text-properties style:font-name-complex="Arial"/>
    </style:style>
    <style:style style:name="T311_4" style:family="text">
      <style:text-properties style:font-name-complex="Arial"/>
    </style:style>
    <style:style style:name="T311_5" style:family="text">
      <style:text-properties style:font-name-complex="Arial"/>
    </style:style>
    <style:style style:name="T311_6" style:family="text">
      <style:text-properties style:font-name-complex="Arial"/>
    </style:style>
    <style:style style:name="T311_7" style:family="text">
      <style:text-properties style:font-name-complex="Arial" fo:font-weight="bold" style:font-weight-asian="bold" style:font-weight-complex="bold"/>
    </style:style>
    <style:style style:name="T311_8" style:family="text">
      <style:text-properties style:font-name-complex="Arial"/>
    </style:style>
    <style:style style:name="T311_9" style:family="text">
      <style:text-properties style:font-name-complex="Arial"/>
    </style:style>
    <style:style style:name="T311_10" style:family="text">
      <style:text-properties style:font-name-complex="Arial"/>
    </style:style>
    <style:style style:name="T311_11" style:family="text">
      <style:text-properties style:font-name-complex="Arial"/>
    </style:style>
    <style:style style:name="T311_12" style:family="text">
      <style:text-properties style:font-name-complex="Arial"/>
    </style:style>
    <style:style style:name="T311_13" style:family="text">
      <style:text-properties style:font-name-complex="Arial"/>
    </style:style>
    <style:style style:name="T311_14" style:family="text">
      <style:text-properties style:font-name-complex="Arial"/>
    </style:style>
    <style:style style:name="T311_15" style:family="text">
      <style:text-properties style:font-name-complex="Arial"/>
    </style:style>
    <style:style style:name="T311_16" style:family="text">
      <style:text-properties style:font-name-complex="Arial"/>
    </style:style>
    <style:style style:name="T311_17" style:family="text">
      <style:text-properties style:font-name-complex="Arial"/>
    </style:style>
    <style:style style:name="T311_18" style:family="text">
      <style:text-properties style:font-name-complex="Arial"/>
    </style:style>
    <style:style style:name="T311_19" style:family="text">
      <style:text-properties style:font-name-complex="Arial"/>
    </style:style>
    <style:style style:name="T311_20" style:family="text">
      <style:text-properties style:font-name-complex="Arial"/>
    </style:style>
    <style:style style:name="T311_21" style:family="text">
      <style:text-properties style:font-name-complex="Arial"/>
    </style:style>
    <style:style style:name="T311_22" style:family="text">
      <style:text-properties style:font-name-complex="Arial"/>
    </style:style>
    <style:style style:name="T311_23" style:family="text">
      <style:text-properties style:font-name-complex="Arial"/>
    </style:style>
    <style:style style:name="T311_24" style:family="text">
      <style:text-properties style:font-name-complex="Arial"/>
    </style:style>
    <style:style style:name="T311_25" style:family="text">
      <style:text-properties style:font-name-complex="Arial"/>
    </style:style>
    <style:style style:name="T311_26" style:family="text">
      <style:text-properties style:font-name-complex="Arial"/>
    </style:style>
    <style:style style:name="T311_27" style:family="text">
      <style:text-properties style:font-name-complex="Arial"/>
    </style:style>
    <style:style style:name="T311_28" style:family="text">
      <style:text-properties style:font-name-complex="Arial"/>
    </style:style>
    <style:style style:name="T311_29" style:family="text">
      <style:text-properties style:font-name-complex="Arial"/>
    </style:style>
    <style:style style:name="T311_30" style:family="text">
      <style:text-properties style:font-name-complex="Arial"/>
    </style:style>
    <style:style style:name="T311_31" style:family="text">
      <style:text-properties style:font-name-complex="Arial"/>
    </style:style>
    <style:style style:name="T311_32" style:family="text">
      <style:text-properties style:font-name-complex="Arial"/>
    </style:style>
    <style:style style:name="T311_33" style:family="text">
      <style:text-properties style:font-name-complex="Arial"/>
    </style:style>
    <style:style style:name="T311_34" style:family="text">
      <style:text-properties style:font-name-complex="Arial"/>
    </style:style>
    <style:style style:name="T311_35" style:family="text">
      <style:text-properties style:font-name-complex="Arial"/>
    </style:style>
    <style:style style:name="T311_36" style:family="text">
      <style:text-properties style:font-name-complex="Arial"/>
    </style:style>
    <style:style style:name="T311_37" style:family="text">
      <style:text-properties style:font-name-complex="Arial"/>
    </style:style>
    <style:style style:name="T311_38" style:family="text">
      <style:text-properties style:font-name-complex="Arial"/>
    </style:style>
    <style:style style:name="T311_39" style:family="text">
      <style:text-properties style:font-name-complex="Arial"/>
    </style:style>
    <style:style style:name="T311_40" style:family="text">
      <style:text-properties style:font-name-complex="Arial"/>
    </style:style>
    <style:style style:name="T311_41" style:family="text"/>
    <style:style style:name="T311_42" style:family="text"/>
    <style:style style:name="T311_43" style:family="text"/>
    <style:style style:name="T311_44" style:family="text"/>
    <style:style style:name="T311_45" style:family="text"/>
    <style:style style:name="T311_46" style:family="text"/>
    <style:style style:name="P31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style:font-name-complex="Arial"/>
    </style:style>
    <style:style style:name="P313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</style:style>
    <style:style style:name="T313_1" style:family="text"/>
    <style:style style:name="T313_2" style:family="text"/>
    <style:style style:name="T313_3" style:family="text"/>
    <style:style style:name="T313_4" style:family="text"/>
    <style:style style:name="T313_5" style:family="text"/>
    <style:style style:name="T313_6" style:family="text">
      <style:text-properties fo:font-weight="bold" style:font-weight-asian="bold" style:font-weight-complex="bold"/>
    </style:style>
    <style:style style:name="T313_7" style:family="text"/>
    <style:style style:name="T313_8" style:family="text"/>
    <style:style style:name="T313_9" style:family="text"/>
    <style:style style:name="T313_10" style:family="text"/>
    <style:style style:name="T313_11" style:family="text">
      <style:text-properties fo:font-weight="bold" style:font-weight-asian="bold" style:font-weight-complex="bold"/>
    </style:style>
    <style:style style:name="T313_12" style:family="text"/>
    <style:style style:name="T313_13" style:family="text"/>
    <style:style style:name="T313_14" style:family="text"/>
    <style:style style:name="T313_15" style:family="text"/>
    <style:style style:name="T313_16" style:family="text"/>
    <style:style style:name="T313_17" style:family="text"/>
    <style:style style:name="T313_18" style:family="text"/>
    <style:style style:name="T313_19" style:family="text"/>
    <style:style style:name="T313_20" style:family="text"/>
    <style:style style:name="T313_21" style:family="text"/>
    <style:style style:name="T313_22" style:family="text"/>
    <style:style style:name="T313_23" style:family="text"/>
    <style:style style:name="T313_24" style:family="text"/>
    <style:style style:name="T313_25" style:family="text"/>
    <style:style style:name="T313_26" style:family="text"/>
    <style:style style:name="T313_27" style:family="text"/>
    <style:style style:name="T313_28" style:family="text"/>
    <style:style style:name="T313_29" style:family="text"/>
    <style:style style:name="T313_30" style:family="text"/>
    <style:style style:name="T313_31" style:family="text"/>
    <style:style style:name="T313_32" style:family="text"/>
    <style:style style:name="P314" style:family="paragraph" style:parent-style-name="Normal">
      <style:paragraph-properties fo:break-before="page"/>
    </style:style>
    <style:style style:name="Table6" style:family="table">
      <style:table-properties table:align="left" style:width="17.981cm" style:rel-width="100%" fo:margin-left="0cm"/>
    </style:style>
    <style:style style:name="Column23" style:family="table-column">
      <style:table-column-properties style:column-width="5.076cm"/>
    </style:style>
    <style:style style:name="Column24" style:family="table-column">
      <style:table-column-properties style:column-width="2.215cm"/>
    </style:style>
    <style:style style:name="Column25" style:family="table-column">
      <style:table-column-properties style:column-width="4.036cm"/>
    </style:style>
    <style:style style:name="Column26" style:family="table-column">
      <style:table-column-properties style:column-width="3.327cm"/>
    </style:style>
    <style:style style:name="Column27" style:family="table-column">
      <style:table-column-properties style:column-width="3.327cm"/>
    </style:style>
    <style:style style:name="Row28" style:family="table-row">
      <style:table-row-properties style:min-row-height="0.714cm"/>
    </style:style>
    <style:style style:name="Cell10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6" style:family="paragraph" style:parent-style-name="Normal"/>
    <style:style style:name="T3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1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873cm"/>
    </style:style>
    <style:style style:name="Cell11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8" style:family="paragraph" style:parent-style-name="Normal"/>
    <style:style style:name="T3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/>
    <style:style style:name="T3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0" style:family="table-row">
      <style:table-row-properties style:min-row-height="0.873cm"/>
    </style:style>
    <style:style style:name="Cell11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0" style:family="paragraph" style:parent-style-name="Normal"/>
    <style:style style:name="T3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Normal"/>
    <style:style style:name="T3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/>
    <style:style style:name="T3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1" style:family="table-row">
      <style:table-row-properties style:min-row-height="0.217cm"/>
    </style:style>
    <style:style style:name="Cell116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324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Cell117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325" style:family="paragraph" style:parent-style-name="Normal">
      <style:text-properties style:font-name="Arial" fo:font-size="12pt" style:font-size-asian="12pt" style:font-name-complex="Arial" style:font-size-complex="12pt" fo:language="en" fo:language-asian="en" fo:language-complex="ar" fo:country="GB" fo:country-asian="US" fo:country-complex="SA" style:font-weight-complex="bold"/>
    </style:style>
    <style:style style:name="Row32" style:family="table-row">
      <style:table-row-properties style:min-row-height="0.556cm"/>
    </style:style>
    <style:style style:name="Cell118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6" style:family="paragraph" style:parent-style-name="Normal"/>
    <style:style style:name="T3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9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Normal"/>
    <style:style style:name="T32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/>
    <style:style style:name="T3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9" style:family="paragraph" style:parent-style-name="Normal"/>
    <style:style style:name="T3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0" style:family="paragraph" style:parent-style-name="Normal"/>
    <style:style style:name="T3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3" style:family="table-row">
      <style:table-row-properties style:min-row-height="0.106cm"/>
    </style:style>
    <style:style style:name="Cell123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1" style:family="paragraph" style:parent-style-name="Normal"/>
    <style:style style:name="T3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3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3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>
      <style:table-row-properties style:min-row-height="0.106cm"/>
    </style:style>
    <style:style style:name="Cell12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3" style:family="paragraph" style:parent-style-name="Normal"/>
    <style:style style:name="T33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3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3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4" style:family="paragraph" style:parent-style-name="Normal"/>
    <style:style style:name="T33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/>
    <style:style style:name="T33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/>
    <style:style style:name="T33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5" style:family="table-row">
      <style:table-row-properties style:min-row-height="0.106cm"/>
    </style:style>
    <style:style style:name="Cell12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/>
    <style:style style:name="T33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38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6" style:family="table-row">
      <style:table-row-properties style:min-row-height="0.106cm"/>
    </style:style>
    <style:style style:name="Cell13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/>
    <style:style style:name="T34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/>
    <style:style style:name="T34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3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/>
    <style:style style:name="T34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7" style:family="table-row">
      <style:table-row-properties style:min-row-height="0.106cm"/>
    </style:style>
    <style:style style:name="Cell1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/>
    <style:style style:name="T34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/>
    <style:style style:name="T34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/>
    <style:style style:name="T35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/>
    <style:style style:name="T35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/>
    <style:style style:name="T35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38" style:family="table-row">
      <style:table-row-properties style:min-row-height="0.106cm"/>
    </style:style>
    <style:style style:name="Cell144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/>
    <style:style style:name="T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35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9" style:family="table-row">
      <style:table-row-properties style:min-row-height="0.106cm"/>
    </style:style>
    <style:style style:name="Cell14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/>
    <style:style style:name="T35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/>
    <style:style style:name="T35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/>
    <style:style style:name="T35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/>
    <style:style style:name="T35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4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/>
    <style:style style:name="T35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0" style:family="table-row">
      <style:table-row-properties style:min-row-height="0.106cm"/>
    </style:style>
    <style:style style:name="Cell15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/>
    <style:style style:name="T36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0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0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0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0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/>
    <style:style style:name="T36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/>
    <style:style style:name="T36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/>
    <style:style style:name="T36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/>
    <style:style style:name="T36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1" style:family="table-row">
      <style:table-row-properties style:min-row-height="0.106cm"/>
    </style:style>
    <style:style style:name="Cell15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5" style:family="paragraph" style:parent-style-name="Normal"/>
    <style:style style:name="T36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/>
    <style:style style:name="T36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/>
    <style:style style:name="T36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/>
    <style:style style:name="T36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5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/>
    <style:style style:name="T36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0" style:family="paragraph" style:parent-style-name="Normal">
      <style:text-properties style:font-name-complex="Arial"/>
    </style:style>
    <style:style style:name="P371" style:family="paragraph" style:parent-style-name="Normal"/>
    <style:style style:name="T371_1" style:family="text">
      <style:text-properties style:font-name-complex="Arial" style:font-weight-complex="bold"/>
    </style:style>
    <style:style style:name="T371_2" style:family="text">
      <style:text-properties style:font-name-complex="Arial" style:font-weight-complex="bold"/>
    </style:style>
    <style:style style:name="T371_3" style:family="text">
      <style:text-properties style:font-name-complex="Arial" style:font-weight-complex="bold"/>
    </style:style>
    <style:style style:name="T371_4" style:family="text">
      <style:text-properties style:font-name-complex="Arial" style:font-weight-complex="bold"/>
    </style:style>
    <style:style style:name="T371_5" style:family="text">
      <style:text-properties style:font-name-complex="Arial" style:font-weight-complex="bold"/>
    </style:style>
    <style:style style:name="T371_6" style:family="text">
      <style:text-properties style:font-name-complex="Arial" style:font-weight-complex="bold"/>
    </style:style>
    <style:style style:name="T371_7" style:family="text">
      <style:text-properties style:font-name-complex="Arial" style:font-weight-complex="bold"/>
    </style:style>
    <style:style style:name="T371_8" style:family="text">
      <style:text-properties style:font-name-complex="Arial" style:font-weight-complex="bold"/>
    </style:style>
    <style:style style:name="T371_9" style:family="text">
      <style:text-properties style:font-name-complex="Arial" style:font-weight-complex="bold"/>
    </style:style>
    <style:style style:name="T371_10" style:family="text">
      <style:text-properties style:font-name-complex="Arial" style:font-weight-complex="bold"/>
    </style:style>
    <style:style style:name="T371_11" style:family="text">
      <style:text-properties style:font-name-complex="Arial" style:font-weight-complex="bold"/>
    </style:style>
    <style:style style:name="T371_12" style:family="text">
      <style:text-properties style:font-name-complex="Arial" style:font-weight-complex="bold"/>
    </style:style>
    <style:style style:name="T371_13" style:family="text">
      <style:text-properties style:font-name-complex="Arial" style:font-weight-complex="bold"/>
    </style:style>
    <style:style style:name="T371_14" style:family="text">
      <style:text-properties style:font-name-complex="Arial" style:font-weight-complex="bold"/>
    </style:style>
    <style:style style:name="T371_15" style:family="text">
      <style:text-properties style:font-name-complex="Arial" style:font-weight-complex="bold"/>
    </style:style>
    <style:style style:name="T371_16" style:family="text">
      <style:text-properties style:font-name-complex="Arial" style:font-weight-complex="bold"/>
    </style:style>
    <style:style style:name="T371_17" style:family="text">
      <style:text-properties style:font-name-complex="Arial" style:font-weight-complex="bold"/>
    </style:style>
    <style:style style:name="T371_18" style:family="text">
      <style:text-properties style:font-name-complex="Arial" style:font-weight-complex="bold"/>
    </style:style>
    <style:style style:name="T371_19" style:family="text">
      <style:text-properties style:font-name-complex="Arial" style:font-weight-complex="bold"/>
    </style:style>
    <style:style style:name="T371_20" style:family="text">
      <style:text-properties style:font-name-complex="Arial" style:font-weight-complex="bold"/>
    </style:style>
    <style:style style:name="T371_21" style:family="text">
      <style:text-properties style:font-name-complex="Arial" style:font-weight-complex="bold"/>
    </style:style>
    <style:style style:name="T371_22" style:family="text">
      <style:text-properties style:font-name-complex="Arial" style:font-weight-complex="bold"/>
    </style:style>
    <style:style style:name="T371_23" style:family="text">
      <style:text-properties style:font-name-complex="Arial" style:font-weight-complex="bold"/>
    </style:style>
    <style:style style:name="T371_24" style:family="text">
      <style:text-properties style:font-name-complex="Arial"/>
    </style:style>
    <style:style style:name="T371_25" style:family="text">
      <style:text-properties style:font-name-complex="Arial" style:font-weight-complex="bold"/>
    </style:style>
    <style:style style:name="T371_26" style:family="text">
      <style:text-properties style:font-name-complex="Arial" style:font-weight-complex="bold"/>
    </style:style>
    <style:style style:name="T371_27" style:family="text">
      <style:text-properties style:font-name-complex="Arial" style:font-weight-complex="bold"/>
    </style:style>
    <style:style style:name="T371_28" style:family="text">
      <style:text-properties style:font-name-complex="Arial" style:font-weight-complex="bold"/>
    </style:style>
    <style:style style:name="T371_29" style:family="text">
      <style:text-properties style:font-name-complex="Arial" style:font-weight-complex="bold"/>
    </style:style>
    <style:style style:name="T371_30" style:family="text">
      <style:text-properties style:font-name-complex="Arial" style:font-weight-complex="bold"/>
    </style:style>
    <style:style style:name="T371_31" style:family="text">
      <style:text-properties style:font-name-complex="Arial" style:font-weight-complex="bold"/>
    </style:style>
    <style:style style:name="T371_32" style:family="text">
      <style:text-properties style:font-name-complex="Arial" style:font-weight-complex="bold"/>
    </style:style>
    <style:style style:name="T371_33" style:family="text">
      <style:text-properties style:font-name-complex="Arial" style:font-weight-complex="bold"/>
    </style:style>
    <style:style style:name="T371_34" style:family="text">
      <style:text-properties style:font-name-complex="Arial" style:font-weight-complex="bold"/>
    </style:style>
    <style:style style:name="T371_35" style:family="text">
      <style:text-properties style:font-name-complex="Arial" style:font-weight-complex="bold"/>
    </style:style>
    <style:style style:name="T371_36" style:family="text">
      <style:text-properties style:font-name-complex="Arial" style:font-weight-complex="bold"/>
    </style:style>
    <style:style style:name="T371_37" style:family="text">
      <style:text-properties style:font-name-complex="Arial" style:font-weight-complex="bold"/>
    </style:style>
    <style:style style:name="T371_38" style:family="text">
      <style:text-properties style:font-name-complex="Arial" style:font-weight-complex="bold"/>
    </style:style>
    <style:style style:name="T371_39" style:family="text">
      <style:text-properties style:font-name-complex="Arial" style:font-weight-complex="bold"/>
    </style:style>
    <style:style style:name="T371_40" style:family="text">
      <style:text-properties style:font-name-complex="Arial" style:font-weight-complex="bold"/>
    </style:style>
    <style:style style:name="T371_41" style:family="text">
      <style:text-properties style:font-name-complex="Arial" style:font-weight-complex="bold"/>
    </style:style>
    <style:style style:name="P372" style:family="paragraph" style:parent-style-name="Normal">
      <style:text-properties style:font-name-complex="Arial" style:font-weight-complex="bold"/>
    </style:style>
    <style:style style:name="P373" style:family="paragraph" style:parent-style-name="Normal"/>
    <style:style style:name="T373_1" style:family="text">
      <style:text-properties style:font-name-complex="Arial" fo:font-weight="bold" style:font-weight-asian="bold"/>
    </style:style>
    <style:style style:name="T373_2" style:family="text">
      <style:text-properties style:font-name-complex="Arial" fo:font-weight="bold" style:font-weight-asian="bold"/>
    </style:style>
    <style:style style:name="T373_3" style:family="text">
      <style:text-properties style:font-name-complex="Arial" fo:font-weight="bold" style:font-weight-asian="bold"/>
    </style:style>
    <style:style style:name="P374" style:family="paragraph" style:parent-style-name="Normal">
      <style:text-properties style:font-name-complex="Arial" style:font-weight-complex="bold"/>
    </style:style>
    <style:style style:name="P375" style:family="paragraph" style:parent-style-name="Normal"/>
    <style:style style:name="T375_1" style:family="text">
      <style:text-properties style:font-name-complex="Arial" style:font-weight-complex="bold"/>
    </style:style>
    <style:style style:name="T375_2" style:family="text">
      <style:text-properties style:font-name-complex="Arial"/>
    </style:style>
    <style:style style:name="T375_3" style:family="text">
      <style:text-properties style:font-name-complex="Arial"/>
    </style:style>
    <style:style style:name="T375_4" style:family="text">
      <style:text-properties style:font-name-complex="Arial"/>
    </style:style>
    <style:style style:name="T375_5" style:family="text">
      <style:text-properties style:font-name-complex="Arial"/>
    </style:style>
    <style:style style:name="T375_6" style:family="text">
      <style:text-properties style:font-name-complex="Arial"/>
    </style:style>
    <style:style style:name="T375_7" style:family="text">
      <style:text-properties style:font-name-complex="Arial" style:font-weight-complex="bold"/>
    </style:style>
    <style:style style:name="T375_8" style:family="text">
      <style:text-properties style:font-name-complex="Arial"/>
    </style:style>
    <style:style style:name="T375_9" style:family="text">
      <style:text-properties style:font-name-complex="Arial" style:font-weight-complex="bold"/>
    </style:style>
    <style:style style:name="T375_10" style:family="text">
      <style:text-properties style:font-name-complex="Arial" style:font-weight-complex="bold"/>
    </style:style>
    <style:style style:name="T375_11" style:family="text">
      <style:text-properties style:font-name-complex="Arial" style:font-weight-complex="bold"/>
    </style:style>
    <style:style style:name="T375_12" style:family="text">
      <style:text-properties style:font-name-complex="Arial" style:font-weight-complex="bold"/>
    </style:style>
    <style:style style:name="T375_13" style:family="text">
      <style:text-properties style:font-name-complex="Arial" style:font-weight-complex="bold"/>
    </style:style>
    <style:style style:name="T375_14" style:family="text">
      <style:text-properties style:font-name-complex="Arial" style:font-weight-complex="bold"/>
    </style:style>
    <style:style style:name="T375_15" style:family="text">
      <style:text-properties style:font-name-complex="Arial" style:font-weight-complex="bold"/>
    </style:style>
    <style:style style:name="T375_16" style:family="text">
      <style:text-properties style:font-name-complex="Arial" style:font-weight-complex="bold"/>
    </style:style>
    <style:style style:name="T375_17" style:family="text">
      <style:text-properties style:font-name-complex="Arial" style:font-weight-complex="bold"/>
    </style:style>
    <style:style style:name="T375_18" style:family="text">
      <style:text-properties style:font-name-complex="Arial" style:font-weight-complex="bold"/>
    </style:style>
    <style:style style:name="T375_19" style:family="text">
      <style:text-properties style:font-name-complex="Arial" style:font-weight-complex="bold"/>
    </style:style>
    <style:style style:name="T375_20" style:family="text">
      <style:text-properties style:font-name-complex="Arial" style:font-weight-complex="bold"/>
    </style:style>
    <style:style style:name="T375_21" style:family="text">
      <style:text-properties style:font-name-complex="Arial" style:font-weight-complex="bold"/>
    </style:style>
    <style:style style:name="T375_22" style:family="text">
      <style:text-properties style:font-name-complex="Arial" style:font-weight-complex="bold"/>
    </style:style>
    <style:style style:name="T375_23" style:family="text">
      <style:text-properties style:font-name-complex="Arial" style:font-weight-complex="bold"/>
    </style:style>
    <style:style style:name="T375_24" style:family="text">
      <style:text-properties style:font-name-complex="Arial" style:font-weight-complex="bold"/>
    </style:style>
    <style:style style:name="T375_25" style:family="text">
      <style:text-properties style:font-name-complex="Arial" style:font-weight-complex="bold"/>
    </style:style>
    <style:style style:name="T375_26" style:family="text">
      <style:text-properties style:font-name-complex="Arial" style:font-weight-complex="bold"/>
    </style:style>
    <style:style style:name="T375_27" style:family="text">
      <style:text-properties style:font-name-complex="Arial" style:font-weight-complex="bold"/>
    </style:style>
    <style:style style:name="T375_28" style:family="text">
      <style:text-properties style:font-name-complex="Arial" style:font-weight-complex="bold"/>
    </style:style>
    <style:style style:name="T375_29" style:family="text">
      <style:text-properties style:font-name-complex="Arial" style:font-weight-complex="bold"/>
    </style:style>
    <style:style style:name="P376" style:family="paragraph" style:parent-style-name="Normal">
      <style:text-properties style:font-name-complex="Arial" style:font-weight-complex="bold"/>
    </style:style>
    <style:style style:name="P377" style:family="paragraph" style:parent-style-name="List_20_Paragraph"/>
    <style:style style:name="T377_1" style:family="text">
      <style:text-properties style:font-name-complex="Arial" fo:font-weight="bold" style:font-weight-asian="bold"/>
    </style:style>
    <style:style style:name="T377_2" style:family="text">
      <style:text-properties style:font-name-complex="Arial" fo:font-weight="bold" style:font-weight-asian="bold"/>
    </style:style>
    <style:style style:name="T377_3" style:family="text">
      <style:text-properties style:font-name-complex="Arial" style:font-weight-complex="bold"/>
    </style:style>
    <style:style style:name="T377_4" style:family="text">
      <style:text-properties style:font-name-complex="Arial" style:font-weight-complex="bold"/>
    </style:style>
    <style:style style:name="T377_5" style:family="text">
      <style:text-properties style:font-name-complex="Arial" style:font-weight-complex="bold"/>
    </style:style>
    <style:style style:name="T377_6" style:family="text">
      <style:text-properties style:font-name-complex="Arial" style:font-weight-complex="bold"/>
    </style:style>
    <style:style style:name="T377_7" style:family="text">
      <style:text-properties style:font-name-complex="Arial" style:font-weight-complex="bold"/>
    </style:style>
    <style:style style:name="T377_8" style:family="text">
      <style:text-properties style:font-name-complex="Arial" style:font-weight-complex="bold"/>
    </style:style>
    <style:style style:name="T377_9" style:family="text">
      <style:text-properties style:font-name-complex="Arial" style:font-weight-complex="bold"/>
    </style:style>
    <style:style style:name="T377_10" style:family="text">
      <style:text-properties style:font-name-complex="Arial" style:font-weight-complex="bold"/>
    </style:style>
    <style:style style:name="T377_11" style:family="text">
      <style:text-properties style:font-name-complex="Arial"/>
    </style:style>
    <style:style style:name="T377_12" style:family="text">
      <style:text-properties style:font-name-complex="Arial"/>
    </style:style>
    <style:style style:name="T377_13" style:family="text">
      <style:text-properties style:font-name-complex="Arial" style:font-weight-complex="bold"/>
    </style:style>
    <style:style style:name="T377_14" style:family="text">
      <style:text-properties style:font-name-complex="Arial" style:font-weight-complex="bold"/>
    </style:style>
    <style:style style:name="T377_15" style:family="text">
      <style:text-properties style:font-name-complex="Arial" style:font-weight-complex="bold"/>
    </style:style>
    <style:style style:name="T377_16" style:family="text">
      <style:text-properties style:font-name-complex="Arial" style:font-weight-complex="bold"/>
    </style:style>
    <style:style style:name="T377_17" style:family="text">
      <style:text-properties style:font-name-complex="Arial" style:font-weight-complex="bold"/>
    </style:style>
    <style:style style:name="T377_18" style:family="text">
      <style:text-properties style:font-name-complex="Arial" style:font-weight-complex="bold"/>
    </style:style>
    <style:style style:name="T377_19" style:family="text">
      <style:text-properties style:font-name-complex="Arial" style:font-weight-complex="bold"/>
    </style:style>
    <style:style style:name="T377_20" style:family="text">
      <style:text-properties style:font-name-complex="Arial" style:font-weight-complex="bold"/>
    </style:style>
    <style:style style:name="T377_21" style:family="text">
      <style:text-properties style:font-name-complex="Arial" style:font-weight-complex="bold"/>
    </style:style>
    <style:style style:name="T377_22" style:family="text">
      <style:text-properties style:font-name-complex="Arial" style:font-weight-complex="bold"/>
    </style:style>
    <style:style style:name="T377_23" style:family="text">
      <style:text-properties style:font-name-complex="Arial" style:font-weight-complex="bold"/>
    </style:style>
    <style:style style:name="T377_24" style:family="text">
      <style:text-properties style:font-name-complex="Arial" style:font-weight-complex="bold"/>
    </style:style>
    <style:style style:name="T377_25" style:family="text">
      <style:text-properties style:font-name-complex="Arial" style:font-weight-complex="bold"/>
    </style:style>
    <style:style style:name="T377_26" style:family="text">
      <style:text-properties style:font-name-complex="Arial"/>
    </style:style>
    <style:style style:name="T377_27" style:family="text">
      <style:text-properties style:font-name-complex="Arial"/>
    </style:style>
    <style:style style:name="T377_28" style:family="text">
      <style:text-properties style:font-name-complex="Arial" style:font-weight-complex="bold"/>
    </style:style>
    <style:style style:name="T377_29" style:family="text">
      <style:text-properties style:font-name-complex="Arial" style:font-weight-complex="bold"/>
    </style:style>
    <style:style style:name="T377_30" style:family="text">
      <style:text-properties style:font-name-complex="Arial" style:font-weight-complex="bold"/>
    </style:style>
    <style:style style:name="T377_31" style:family="text">
      <style:text-properties style:font-name-complex="Arial" style:font-weight-complex="bold"/>
    </style:style>
    <style:style style:name="T377_32" style:family="text">
      <style:text-properties style:font-name-complex="Arial" style:font-weight-complex="bold"/>
    </style:style>
    <style:style style:name="T377_33" style:family="text">
      <style:text-properties style:font-name-complex="Arial" style:font-weight-complex="bold"/>
    </style:style>
    <style:style style:name="T377_34" style:family="text">
      <style:text-properties style:font-name-complex="Arial" style:font-weight-complex="bold"/>
    </style:style>
    <style:style style:name="T377_35" style:family="text">
      <style:text-properties style:font-name-complex="Arial" style:font-weight-complex="bold"/>
    </style:style>
    <style:style style:name="T377_36" style:family="text">
      <style:text-properties style:font-name-complex="Arial" style:font-weight-complex="bold"/>
    </style:style>
    <style:style style:name="T377_37" style:family="text">
      <style:text-properties style:font-name-complex="Arial" style:font-weight-complex="bold"/>
    </style:style>
    <style:style style:name="T377_38" style:family="text">
      <style:text-properties style:font-name-complex="Arial" style:font-weight-complex="bold"/>
    </style:style>
    <style:style style:name="T377_39" style:family="text">
      <style:text-properties style:font-name-complex="Arial" style:font-weight-complex="bold"/>
    </style:style>
    <style:style style:name="T377_40" style:family="text">
      <style:text-properties style:font-name-complex="Arial"/>
    </style:style>
    <style:style style:name="T377_41" style:family="text">
      <style:text-properties style:font-name-complex="Arial"/>
    </style:style>
    <style:style style:name="T377_42" style:family="text">
      <style:text-properties style:font-name-complex="Arial"/>
    </style:style>
    <style:style style:name="T377_43" style:family="text">
      <style:text-properties style:font-name-complex="Arial"/>
    </style:style>
    <style:style style:name="T377_44" style:family="text">
      <style:text-properties style:font-name-complex="Arial" style:font-weight-complex="bold"/>
    </style:style>
    <style:style style:name="T377_45" style:family="text">
      <style:text-properties style:font-name-complex="Arial" style:font-weight-complex="bold"/>
    </style:style>
    <style:style style:name="T377_46" style:family="text">
      <style:text-properties style:font-name-complex="Arial" style:font-weight-complex="bold"/>
    </style:style>
    <style:style style:name="T377_47" style:family="text">
      <style:text-properties style:font-name-complex="Arial" style:font-weight-complex="bold"/>
    </style:style>
    <style:style style:name="T377_48" style:family="text">
      <style:text-properties style:font-name-complex="Arial" style:font-weight-complex="bold"/>
    </style:style>
    <style:style style:name="T377_49" style:family="text">
      <style:text-properties style:font-name-complex="Arial" style:font-weight-complex="bold"/>
    </style:style>
    <style:style style:name="T377_50" style:family="text">
      <style:text-properties style:font-name-complex="Arial"/>
    </style:style>
    <style:style style:name="T377_51" style:family="text">
      <style:text-properties style:font-name-complex="Arial"/>
    </style:style>
    <style:style style:name="T377_52" style:family="text">
      <style:text-properties style:font-name-complex="Arial" style:font-weight-complex="bold"/>
    </style:style>
    <style:style style:name="T377_53" style:family="text">
      <style:text-properties style:font-name-complex="Arial" style:font-weight-complex="bold"/>
    </style:style>
    <style:style style:name="T377_54" style:family="text">
      <style:text-properties style:font-name-complex="Arial" style:font-weight-complex="bold"/>
    </style:style>
    <style:style style:name="T377_55" style:family="text">
      <style:text-properties style:font-name-complex="Arial" style:font-weight-complex="bold"/>
    </style:style>
    <style:style style:name="T377_56" style:family="text">
      <style:text-properties style:font-name-complex="Arial" style:font-weight-complex="bold"/>
    </style:style>
    <style:style style:name="T377_57" style:family="text">
      <style:text-properties style:font-name-complex="Arial" style:font-weight-complex="bold"/>
    </style:style>
    <style:style style:name="T377_58" style:family="text">
      <style:text-properties style:font-name-complex="Arial" style:font-weight-complex="bold"/>
    </style:style>
    <style:style style:name="P378" style:family="paragraph" style:parent-style-name="Normal">
      <style:text-properties style:font-name-complex="Arial" style:font-weight-complex="bold"/>
    </style:style>
    <style:style style:name="P379" style:family="paragraph" style:parent-style-name="List_20_Paragraph">
      <style:paragraph-properties fo:margin-left="1.905cm"/>
      <style:text-properties style:font-name-complex="Arial"/>
    </style:style>
    <style:style style:name="T379_1" style:family="text">
      <style:text-properties style:font-name-complex="Arial" fo:font-weight="bold" style:font-weight-asian="bold" style:font-weight-complex="bold"/>
    </style:style>
    <style:style style:name="T379_2" style:family="text">
      <style:text-properties style:font-name-complex="Arial" fo:font-weight="bold" style:font-weight-asian="bold" style:font-weight-complex="bold"/>
    </style:style>
    <style:style style:name="T379_3" style:family="text">
      <style:text-properties style:font-name-complex="Arial" fo:font-weight="bold" style:font-weight-asian="bold" style:font-weight-complex="bold"/>
    </style:style>
    <style:style style:name="T379_4" style:family="text">
      <style:text-properties style:font-name-complex="Arial" fo:font-weight="bold" style:font-weight-asian="bold" style:font-weight-complex="bold"/>
    </style:style>
    <style:style style:name="T379_5" style:family="text">
      <style:text-properties style:font-name-complex="Arial" fo:font-weight="bold" style:font-weight-asian="bold" style:font-weight-complex="bold"/>
    </style:style>
    <style:style style:name="T379_6" style:family="text">
      <style:text-properties style:font-name-complex="Arial" fo:font-weight="bold" style:font-weight-asian="bold" style:font-weight-complex="bold"/>
    </style:style>
    <style:style style:name="T379_7" style:family="text">
      <style:text-properties style:font-name-complex="Arial"/>
    </style:style>
    <style:style style:name="T379_8" style:family="text">
      <style:text-properties style:font-name-complex="Arial" fo:font-weight="bold" style:font-weight-asian="bold" style:font-weight-complex="bold"/>
    </style:style>
    <style:style style:name="T379_9" style:family="text">
      <style:text-properties style:font-name-complex="Arial" fo:font-weight="bold" style:font-weight-asian="bold" style:font-weight-complex="bold"/>
    </style:style>
    <style:style style:name="T379_10" style:family="text">
      <style:text-properties style:font-name-complex="Arial" fo:font-weight="bold" style:font-weight-asian="bold" style:font-weight-complex="bold"/>
    </style:style>
    <style:style style:name="T379_11" style:family="text">
      <style:text-properties style:font-name-complex="Arial"/>
    </style:style>
    <style:style style:name="T379_12" style:family="text">
      <style:text-properties style:font-name-complex="Arial" fo:font-weight="bold" style:font-weight-asian="bold" style:font-weight-complex="bold"/>
    </style:style>
    <style:style style:name="T379_13" style:family="text">
      <style:text-properties style:font-name-complex="Arial" fo:font-weight="bold" style:font-weight-asian="bold" style:font-weight-complex="bold"/>
    </style:style>
    <style:style style:name="T379_14" style:family="text">
      <style:text-properties style:font-name-complex="Arial"/>
    </style:style>
    <style:style style:name="T379_15" style:family="text">
      <style:text-properties style:font-name-complex="Arial"/>
    </style:style>
    <style:style style:name="T379_16" style:family="text">
      <style:text-properties style:font-name-complex="Arial"/>
    </style:style>
    <style:style style:name="T379_17" style:family="text">
      <style:text-properties style:font-name-complex="Arial"/>
    </style:style>
    <style:style style:name="T379_18" style:family="text">
      <style:text-properties style:font-name-complex="Arial"/>
    </style:style>
    <style:style style:name="T379_19" style:family="text">
      <style:text-properties style:font-name-complex="Arial"/>
    </style:style>
    <style:style style:name="T379_20" style:family="text">
      <style:text-properties style:font-name-complex="Arial"/>
    </style:style>
    <style:style style:name="T379_21" style:family="text">
      <style:text-properties style:font-name-complex="Arial"/>
    </style:style>
    <style:style style:name="T379_22" style:family="text">
      <style:text-properties style:font-name-complex="Arial"/>
    </style:style>
    <style:style style:name="T379_23" style:family="text">
      <style:text-properties style:font-name-complex="Arial"/>
    </style:style>
    <style:style style:name="T379_24" style:family="text">
      <style:text-properties style:font-name-complex="Arial"/>
    </style:style>
    <style:style style:name="T379_25" style:family="text">
      <style:text-properties style:font-name-complex="Arial"/>
    </style:style>
    <style:style style:name="T379_26" style:family="text">
      <style:text-properties style:font-name-complex="Arial"/>
    </style:style>
    <style:style style:name="T379_27" style:family="text">
      <style:text-properties style:font-name-complex="Arial"/>
    </style:style>
    <style:style style:name="T379_28" style:family="text">
      <style:text-properties style:font-name-complex="Arial"/>
    </style:style>
    <style:style style:name="T379_29" style:family="text">
      <style:text-properties style:font-name-complex="Arial"/>
    </style:style>
    <style:style style:name="T379_30" style:family="text">
      <style:text-properties style:font-name-complex="Arial"/>
    </style:style>
    <style:style style:name="T379_31" style:family="text">
      <style:text-properties style:font-name-complex="Arial"/>
    </style:style>
    <style:style style:name="T379_32" style:family="text">
      <style:text-properties style:font-name-complex="Arial"/>
    </style:style>
    <style:style style:name="T379_33" style:family="text">
      <style:text-properties style:font-name-complex="Arial"/>
    </style:style>
    <style:style style:name="T379_34" style:family="text">
      <style:text-properties style:font-name-complex="Arial"/>
    </style:style>
    <style:style style:name="T379_35" style:family="text">
      <style:text-properties style:font-name-complex="Arial"/>
    </style:style>
    <style:style style:name="T379_36" style:family="text">
      <style:text-properties style:font-name-complex="Arial"/>
    </style:style>
    <style:style style:name="T379_37" style:family="text">
      <style:text-properties style:font-name-complex="Arial"/>
    </style:style>
    <style:style style:name="T379_38" style:family="text">
      <style:text-properties style:font-name-complex="Arial"/>
    </style:style>
    <style:style style:name="T379_39" style:family="text">
      <style:text-properties style:font-name-complex="Arial"/>
    </style:style>
    <style:style style:name="T379_40" style:family="text">
      <style:text-properties style:font-name-complex="Arial"/>
    </style:style>
    <style:style style:name="T379_41" style:family="text">
      <style:text-properties style:font-name-complex="Arial"/>
    </style:style>
    <style:style style:name="T379_42" style:family="text">
      <style:text-properties style:font-name-complex="Arial"/>
    </style:style>
    <style:style style:name="T379_43" style:family="text">
      <style:text-properties style:font-name-complex="Arial"/>
    </style:style>
    <style:style style:name="T379_44" style:family="text">
      <style:text-properties style:font-name-complex="Arial"/>
    </style:style>
    <style:style style:name="T379_45" style:family="text">
      <style:text-properties style:font-name-complex="Arial"/>
    </style:style>
    <style:style style:name="T379_46" style:family="text">
      <style:text-properties style:font-name-complex="Arial"/>
    </style:style>
    <style:style style:name="T379_47" style:family="text">
      <style:text-properties style:font-name-complex="Arial"/>
    </style:style>
    <style:style style:name="T379_48" style:family="text">
      <style:text-properties style:font-name-complex="Arial"/>
    </style:style>
    <style:style style:name="T379_49" style:family="text">
      <style:text-properties style:font-name-complex="Arial"/>
    </style:style>
    <style:style style:name="T379_50" style:family="text">
      <style:text-properties style:font-name-complex="Arial"/>
    </style:style>
    <style:style style:name="P380" style:family="paragraph" style:parent-style-name="Normal">
      <style:paragraph-properties fo:margin-left="1.27cm"/>
      <style:text-properties style:font-name-complex="Arial" style:font-weight-complex="bold"/>
    </style:style>
    <style:style style:name="P381" style:family="paragraph" style:parent-style-name="List_20_Paragraph">
      <style:paragraph-properties fo:margin-left="1.905cm"/>
    </style:style>
    <style:style style:name="T381_1" style:family="text">
      <style:text-properties style:font-name-complex="Arial" fo:font-weight="bold" style:font-weight-asian="bold"/>
    </style:style>
    <style:style style:name="T381_2" style:family="text">
      <style:text-properties style:font-name-complex="Arial" fo:font-weight="bold" style:font-weight-asian="bold"/>
    </style:style>
    <style:style style:name="T381_3" style:family="text">
      <style:text-properties style:font-name-complex="Arial" fo:font-weight="bold" style:font-weight-asian="bold"/>
    </style:style>
    <style:style style:name="T381_4" style:family="text">
      <style:text-properties style:font-name-complex="Arial" fo:font-weight="bold" style:font-weight-asian="bold"/>
    </style:style>
    <style:style style:name="T381_5" style:family="text">
      <style:text-properties style:font-name-complex="Arial" style:font-weight-complex="bold"/>
    </style:style>
    <style:style style:name="T381_6" style:family="text">
      <style:text-properties style:font-name-complex="Arial" style:font-weight-complex="bold"/>
    </style:style>
    <style:style style:name="T381_7" style:family="text">
      <style:text-properties style:font-name-complex="Arial" style:font-weight-complex="bold"/>
    </style:style>
    <style:style style:name="T381_8" style:family="text">
      <style:text-properties style:font-name-complex="Arial" style:font-weight-complex="bold"/>
    </style:style>
    <style:style style:name="T381_9" style:family="text">
      <style:text-properties style:font-name-complex="Arial" style:font-weight-complex="bold"/>
    </style:style>
    <style:style style:name="T381_10" style:family="text">
      <style:text-properties style:font-name-complex="Arial" style:font-weight-complex="bold"/>
    </style:style>
    <style:style style:name="T381_11" style:family="text">
      <style:text-properties style:font-name-complex="Arial" style:font-weight-complex="bold"/>
    </style:style>
    <style:style style:name="T381_12" style:family="text">
      <style:text-properties style:font-name-complex="Arial" style:font-weight-complex="bold"/>
    </style:style>
    <style:style style:name="T381_13" style:family="text">
      <style:text-properties style:font-name-complex="Arial" style:font-weight-complex="bold"/>
    </style:style>
    <style:style style:name="T381_14" style:family="text">
      <style:text-properties style:font-name-complex="Arial" style:font-weight-complex="bold"/>
    </style:style>
    <style:style style:name="T381_15" style:family="text">
      <style:text-properties style:font-name-complex="Arial" style:font-weight-complex="bold"/>
    </style:style>
    <style:style style:name="T381_16" style:family="text">
      <style:text-properties style:font-name-complex="Arial"/>
    </style:style>
    <style:style style:name="T381_17" style:family="text">
      <style:text-properties style:font-name-complex="Arial" style:font-weight-complex="bold"/>
    </style:style>
    <style:style style:name="T381_18" style:family="text">
      <style:text-properties style:font-name-complex="Arial" style:font-weight-complex="bold"/>
    </style:style>
    <style:style style:name="T381_19" style:family="text">
      <style:text-properties style:font-name-complex="Arial" style:font-weight-complex="bold"/>
    </style:style>
    <style:style style:name="T381_20" style:family="text">
      <style:text-properties style:font-name-complex="Arial" style:font-weight-complex="bold"/>
    </style:style>
    <style:style style:name="T381_21" style:family="text">
      <style:text-properties style:font-name-complex="Arial" style:font-weight-complex="bold"/>
    </style:style>
    <style:style style:name="T381_22" style:family="text">
      <style:text-properties style:font-name-complex="Arial"/>
    </style:style>
    <style:style style:name="T381_23" style:family="text">
      <style:text-properties style:font-name-complex="Arial"/>
    </style:style>
    <style:style style:name="T381_24" style:family="text">
      <style:text-properties style:font-name-complex="Arial" style:font-weight-complex="bold"/>
    </style:style>
    <style:style style:name="T381_25" style:family="text">
      <style:text-properties style:font-name-complex="Arial" style:font-weight-complex="bold"/>
    </style:style>
    <style:style style:name="T381_26" style:family="text">
      <style:text-properties style:font-name-complex="Arial" style:font-weight-complex="bold"/>
    </style:style>
    <style:style style:name="T381_27" style:family="text">
      <style:text-properties style:font-name-complex="Arial" style:font-weight-complex="bold"/>
    </style:style>
    <style:style style:name="T381_28" style:family="text">
      <style:text-properties style:font-name-complex="Arial"/>
    </style:style>
    <style:style style:name="T381_29" style:family="text">
      <style:text-properties style:font-name-complex="Arial"/>
    </style:style>
    <style:style style:name="T381_30" style:family="text">
      <style:text-properties style:font-name-complex="Arial" style:font-weight-complex="bold"/>
    </style:style>
    <style:style style:name="P382" style:family="paragraph" style:parent-style-name="Normal">
      <style:text-properties style:font-name-complex="Arial" style:font-weight-complex="bold"/>
    </style:style>
    <style:style style:name="P383" style:family="paragraph" style:parent-style-name="List_20_Paragraph">
      <style:text-properties style:font-name-complex="Arial"/>
    </style:style>
    <style:style style:name="T383_1" style:family="text">
      <style:text-properties style:font-name-complex="Arial" fo:font-weight="bold" style:font-weight-asian="bold"/>
    </style:style>
    <style:style style:name="T383_2" style:family="text">
      <style:text-properties style:font-name-complex="Arial" fo:font-weight="bold" style:font-weight-asian="bold" style:font-weight-complex="bold"/>
    </style:style>
    <style:style style:name="T383_3" style:family="text">
      <style:text-properties style:font-name-complex="Arial"/>
    </style:style>
    <style:style style:name="T383_4" style:family="text">
      <style:text-properties style:font-name-complex="Arial" fo:font-weight="bold" style:font-weight-asian="bold" style:font-weight-complex="bold"/>
    </style:style>
    <style:style style:name="T383_5" style:family="text">
      <style:text-properties style:font-name-complex="Arial"/>
    </style:style>
    <style:style style:name="T383_6" style:family="text">
      <style:text-properties style:font-name-complex="Arial"/>
    </style:style>
    <style:style style:name="T383_7" style:family="text">
      <style:text-properties style:font-name-complex="Arial"/>
    </style:style>
    <style:style style:name="T383_8" style:family="text">
      <style:text-properties style:font-name-complex="Arial"/>
    </style:style>
    <style:style style:name="T383_9" style:family="text">
      <style:text-properties style:font-name-complex="Arial"/>
    </style:style>
    <style:style style:name="T383_10" style:family="text">
      <style:text-properties style:font-name-complex="Arial"/>
    </style:style>
    <style:style style:name="T383_11" style:family="text">
      <style:text-properties style:font-name-complex="Arial"/>
    </style:style>
    <style:style style:name="P384" style:family="paragraph" style:parent-style-name="Normal">
      <style:text-properties style:font-name-complex="Arial" style:font-weight-complex="bold"/>
    </style:style>
    <style:style style:name="P385" style:family="paragraph" style:parent-style-name="List_20_Paragraph"/>
    <style:style style:name="T385_1" style:family="text">
      <style:text-properties style:font-name-complex="Arial" fo:font-weight="bold" style:font-weight-asian="bold"/>
    </style:style>
    <style:style style:name="T385_2" style:family="text">
      <style:text-properties style:font-name-complex="Arial" style:font-weight-complex="bold"/>
    </style:style>
    <style:style style:name="T385_3" style:family="text">
      <style:text-properties style:font-name-complex="Arial" style:font-weight-complex="bold"/>
    </style:style>
    <style:style style:name="T385_4" style:family="text">
      <style:text-properties style:font-name-complex="Arial" style:font-weight-complex="bold"/>
    </style:style>
    <style:style style:name="T385_5" style:family="text">
      <style:text-properties style:font-name-complex="Arial" style:font-weight-complex="bold"/>
    </style:style>
    <style:style style:name="T385_6" style:family="text">
      <style:text-properties style:font-name-complex="Arial" style:font-weight-complex="bold"/>
    </style:style>
    <style:style style:name="T385_7" style:family="text">
      <style:text-properties style:font-name-complex="Arial" style:font-weight-complex="bold"/>
    </style:style>
    <style:style style:name="T385_8" style:family="text">
      <style:text-properties style:font-name-complex="Arial" style:font-weight-complex="bold"/>
    </style:style>
    <style:style style:name="T385_9" style:family="text">
      <style:text-properties style:font-name-complex="Arial" style:font-weight-complex="bold"/>
    </style:style>
    <style:style style:name="P386" style:family="paragraph" style:parent-style-name="Normal">
      <style:paragraph-properties fo:text-align="justify"/>
      <style:text-properties style:font-name-complex="Arial" style:font-weight-complex="bold"/>
    </style:style>
    <style:style style:name="P387" style:family="paragraph" style:parent-style-name="Normal"/>
    <style:style style:name="T387_1" style:family="text">
      <style:text-properties style:font-name-complex="Arial" fo:language-asian="en" fo:country-asian="GB" fo:font-weight="bold" style:font-weight-asian="bold" style:font-weight-complex="bold"/>
    </style:style>
    <style:style style:name="T387_2" style:family="text">
      <style:text-properties style:font-name-complex="Arial" fo:language-asian="en" fo:country-asian="GB" fo:font-weight="bold" style:font-weight-asian="bold" style:font-weight-complex="bold"/>
    </style:style>
    <style:style style:name="T387_3" style:family="text">
      <style:text-properties style:font-name-complex="Arial" fo:language-asian="en" fo:country-asian="GB" fo:font-weight="bold" style:font-weight-asian="bold" style:font-weight-complex="bold"/>
    </style:style>
    <style:style style:name="T387_4" style:family="text">
      <style:text-properties style:font-name-complex="Arial" fo:language-asian="en" fo:country-asian="GB" fo:font-weight="bold" style:font-weight-asian="bold" style:font-weight-complex="bold"/>
    </style:style>
    <style:style style:name="P388" style:family="paragraph" style:parent-style-name="Normal">
      <style:text-properties style:font-name-complex="Arial" fo:language-asian="en" fo:country-asian="GB" fo:font-weight="bold" style:font-weight-asian="bold" style:font-weight-complex="bold"/>
    </style:style>
    <style:style style:name="P389" style:family="paragraph" style:parent-style-name="Normal"/>
    <style:style style:name="T389_1" style:family="text">
      <style:text-properties style:font-name-complex="Arial" fo:language-asian="en" fo:country-asian="GB"/>
    </style:style>
    <style:style style:name="T389_2" style:family="text">
      <style:text-properties style:font-name-complex="Arial" fo:language-asian="en" fo:country-asian="GB"/>
    </style:style>
    <style:style style:name="T389_3" style:family="text">
      <style:text-properties style:font-name-complex="Arial" fo:language-asian="en" fo:country-asian="GB"/>
    </style:style>
    <style:style style:name="T389_4" style:family="text">
      <style:text-properties style:font-name-complex="Arial" fo:language-asian="en" fo:country-asian="GB"/>
    </style:style>
    <style:style style:name="T389_5" style:family="text">
      <style:text-properties style:font-name-complex="Arial" fo:language-asian="en" fo:country-asian="GB"/>
    </style:style>
    <style:style style:name="T389_6" style:family="text">
      <style:text-properties style:font-name-complex="Arial" fo:language-asian="en" fo:country-asian="GB"/>
    </style:style>
    <style:style style:name="T389_7" style:family="text">
      <style:text-properties style:font-name-complex="Arial" fo:language-asian="en" fo:country-asian="GB"/>
    </style:style>
    <style:style style:name="T389_8" style:family="text">
      <style:text-properties style:font-name-complex="Arial" fo:language-asian="en" fo:country-asian="GB"/>
    </style:style>
    <style:style style:name="T389_9" style:family="text">
      <style:text-properties style:font-name-complex="Arial" fo:language-asian="en" fo:country-asian="GB"/>
    </style:style>
    <style:style style:name="T389_10" style:family="text">
      <style:text-properties style:font-name-complex="Arial" fo:language-asian="en" fo:country-asian="GB"/>
    </style:style>
    <style:style style:name="P390" style:family="paragraph" style:parent-style-name="Normal">
      <style:text-properties style:font-name-complex="Arial" fo:language-asian="en" fo:country-asian="GB"/>
    </style:style>
    <style:style style:name="P391" style:family="paragraph" style:parent-style-name="List_20_Paragraph"/>
    <style:style style:name="T391_1" style:family="text">
      <style:text-properties style:font-name-complex="Arial" fo:language-asian="en" fo:country-asian="GB" fo:font-weight="bold" style:font-weight-asian="bold" style:font-weight-complex="bold"/>
    </style:style>
    <style:style style:name="T391_2" style:family="text">
      <style:text-properties style:font-name-complex="Arial" fo:language-asian="en" fo:country-asian="GB" fo:font-weight="bold" style:font-weight-asian="bold" style:font-weight-complex="bold"/>
    </style:style>
    <style:style style:name="T391_3" style:family="text">
      <style:text-properties style:font-name-complex="Arial" fo:language-asian="en" fo:country-asian="GB" fo:font-weight="bold" style:font-weight-asian="bold" style:font-weight-complex="bold"/>
    </style:style>
    <style:style style:name="T391_4" style:family="text">
      <style:text-properties style:font-name-complex="Arial" fo:language-asian="en" fo:country-asian="GB"/>
    </style:style>
    <style:style style:name="T391_5" style:family="text">
      <style:text-properties style:font-name-complex="Arial" fo:language-asian="en" fo:country-asian="GB"/>
    </style:style>
    <style:style style:name="T391_6" style:family="text">
      <style:text-properties style:font-name-complex="Arial" fo:language-asian="en" fo:country-asian="GB"/>
    </style:style>
    <style:style style:name="T391_7" style:family="text">
      <style:text-properties style:font-name-complex="Arial" fo:language-asian="en" fo:country-asian="GB"/>
    </style:style>
    <style:style style:name="T391_8" style:family="text">
      <style:text-properties style:font-name-complex="Arial" fo:language-asian="en" fo:country-asian="GB"/>
    </style:style>
    <style:style style:name="T391_9" style:family="text">
      <style:text-properties style:font-name-complex="Arial" fo:language-asian="en" fo:country-asian="GB"/>
    </style:style>
    <style:style style:name="T391_10" style:family="text">
      <style:text-properties style:font-name-complex="Arial" fo:language-asian="en" fo:country-asian="GB"/>
    </style:style>
    <style:style style:name="T391_11" style:family="text">
      <style:text-properties style:font-name-complex="Arial" fo:language-asian="en" fo:country-asian="GB"/>
    </style:style>
    <style:style style:name="T391_12" style:family="text">
      <style:text-properties style:font-name-complex="Arial" fo:language-asian="en" fo:country-asian="GB"/>
    </style:style>
    <style:style style:name="T391_13" style:family="text">
      <style:text-properties style:font-name-complex="Arial" fo:language-asian="en" fo:country-asian="GB"/>
    </style:style>
    <style:style style:name="T391_14" style:family="text">
      <style:text-properties style:font-name-complex="Arial" fo:language-asian="en" fo:country-asian="GB"/>
    </style:style>
    <style:style style:name="T391_15" style:family="text">
      <style:text-properties style:font-name-complex="Arial" fo:language-asian="en" fo:country-asian="GB"/>
    </style:style>
    <style:style style:name="T391_16" style:family="text">
      <style:text-properties style:font-name-complex="Arial" fo:language-asian="en" fo:country-asian="GB"/>
    </style:style>
    <style:style style:name="T391_17" style:family="text">
      <style:text-properties style:font-name-complex="Arial" fo:language-asian="en" fo:country-asian="GB"/>
    </style:style>
    <style:style style:name="T391_18" style:family="text">
      <style:text-properties style:font-name-complex="Arial" fo:language-asian="en" fo:country-asian="GB"/>
    </style:style>
    <style:style style:name="T391_19" style:family="text">
      <style:text-properties style:font-name-complex="Arial" fo:language-asian="en" fo:country-asian="GB"/>
    </style:style>
    <style:style style:name="T391_20" style:family="text">
      <style:text-properties style:font-name-complex="Arial" fo:language-asian="en" fo:country-asian="GB"/>
    </style:style>
    <style:style style:name="T391_21" style:family="text">
      <style:text-properties style:font-name-complex="Arial" fo:language-asian="en" fo:country-asian="GB"/>
    </style:style>
    <style:style style:name="T391_22" style:family="text">
      <style:text-properties style:font-name-complex="Arial" fo:language-asian="en" fo:country-asian="GB"/>
    </style:style>
    <style:style style:name="T391_23" style:family="text">
      <style:text-properties style:font-name-complex="Arial" fo:language-asian="en" fo:country-asian="GB"/>
    </style:style>
    <style:style style:name="T391_24" style:family="text">
      <style:text-properties style:font-name-complex="Arial" fo:language-asian="en" fo:country-asian="GB"/>
    </style:style>
    <style:style style:name="T391_25" style:family="text">
      <style:text-properties style:font-name-complex="Arial" fo:language-asian="en" fo:country-asian="GB"/>
    </style:style>
    <style:style style:name="T391_26" style:family="text">
      <style:text-properties style:font-name-complex="Arial" fo:language-asian="en" fo:country-asian="GB"/>
    </style:style>
    <style:style style:name="T391_27" style:family="text">
      <style:text-properties style:font-name-complex="Arial" fo:language-asian="en" fo:country-asian="GB"/>
    </style:style>
    <style:style style:name="T391_28" style:family="text">
      <style:text-properties style:font-name-complex="Arial" fo:language-asian="en" fo:country-asian="GB"/>
    </style:style>
    <style:style style:name="T391_29" style:family="text">
      <style:text-properties style:font-name-complex="Arial" fo:language-asian="en" fo:country-asian="GB"/>
    </style:style>
    <style:style style:name="T391_30" style:family="text">
      <style:text-properties style:font-name-complex="Arial" fo:language-asian="en" fo:country-asian="GB"/>
    </style:style>
    <style:style style:name="T391_31" style:family="text">
      <style:text-properties style:font-name-complex="Arial" fo:language-asian="en" fo:country-asian="GB"/>
    </style:style>
    <style:style style:name="T391_32" style:family="text">
      <style:text-properties style:font-name-complex="Arial" fo:language-asian="en" fo:country-asian="GB"/>
    </style:style>
    <style:style style:name="T391_33" style:family="text">
      <style:text-properties style:font-name-complex="Arial" fo:language-asian="en" fo:country-asian="GB"/>
    </style:style>
    <style:style style:name="T391_34" style:family="text">
      <style:text-properties style:font-name-complex="Arial" fo:language-asian="en" fo:country-asian="GB"/>
    </style:style>
    <style:style style:name="T391_35" style:family="text">
      <style:text-properties style:font-name-complex="Arial" fo:language-asian="en" fo:country-asian="GB"/>
    </style:style>
    <style:style style:name="T391_36" style:family="text">
      <style:text-properties style:font-name-complex="Arial" fo:language-asian="en" fo:country-asian="GB"/>
    </style:style>
    <style:style style:name="T391_37" style:family="text">
      <style:text-properties style:font-name-complex="Arial" fo:language-asian="en" fo:country-asian="GB"/>
    </style:style>
    <style:style style:name="T391_38" style:family="text" style:parent-style-name="List_20_Paragraph">
      <style:text-properties style:font-name-complex="Arial" fo:language-asian="en" fo:country-asian="GB"/>
    </style:style>
    <style:style style:name="P392" style:family="paragraph" style:parent-style-name="Footnote_20_text"/>
    <style:style style:name="T392_1" style:family="text"/>
    <style:style style:name="T392_2" style:family="text">
      <style:text-properties fo:language="en" fo:country="GB"/>
    </style:style>
    <style:style style:name="T392_3" style:family="text">
      <style:text-properties style:font-name-complex="Arial" fo:language-asian="en" fo:country-asian="GB"/>
    </style:style>
    <style:style style:name="T392_4" style:family="text">
      <style:text-properties style:font-name-complex="Arial" fo:language-asian="en" fo:country-asian="GB"/>
    </style:style>
    <style:style style:name="T392_5" style:family="text">
      <style:text-properties style:font-name-complex="Arial" fo:language-asian="en" fo:country-asian="GB"/>
    </style:style>
    <style:style style:name="T392_6" style:family="text">
      <style:text-properties style:font-name-complex="Arial" fo:language-asian="en" fo:country-asian="GB"/>
    </style:style>
    <style:style style:name="T392_7" style:family="text">
      <style:text-properties style:font-name-complex="Arial" fo:language-asian="en" fo:country-asian="GB"/>
    </style:style>
    <style:style style:name="T392_8" style:family="text">
      <style:text-properties style:font-name-complex="Arial" fo:language-asian="en" fo:country-asian="GB"/>
    </style:style>
    <style:style style:name="T392_9" style:family="text">
      <style:text-properties style:font-name-complex="Arial" fo:language-asian="en" fo:country-asian="GB"/>
    </style:style>
    <style:style style:name="T392_10" style:family="text">
      <style:text-properties style:font-name-complex="Arial" fo:language-asian="en" fo:country-asian="GB"/>
    </style:style>
    <style:style style:name="T392_11" style:family="text">
      <style:text-properties style:font-name-complex="Arial" fo:language-asian="en" fo:country-asian="GB"/>
    </style:style>
    <style:style style:name="T392_12" style:family="text">
      <style:text-properties style:font-name-complex="Arial" fo:language-asian="en" fo:country-asian="GB"/>
    </style:style>
    <style:style style:name="T392_13" style:family="text">
      <style:text-properties style:font-name-complex="Arial" fo:language-asian="en" fo:country-asian="GB"/>
    </style:style>
    <style:style style:name="T392_14" style:family="text">
      <style:text-properties style:font-name-complex="Arial" fo:language-asian="en" fo:country-asian="GB"/>
    </style:style>
    <style:style style:name="T392_15" style:family="text">
      <style:text-properties style:font-name-complex="Arial" fo:language-asian="en" fo:country-asian="GB"/>
    </style:style>
    <style:style style:name="T392_16" style:family="text">
      <style:text-properties style:font-name-complex="Arial" fo:language-asian="en" fo:country-asian="GB"/>
    </style:style>
    <style:style style:name="T392_17" style:family="text">
      <style:text-properties style:font-name-complex="Arial" fo:language-asian="en" fo:country-asian="GB"/>
    </style:style>
    <style:style style:name="T392_18" style:family="text">
      <style:text-properties style:font-name-complex="Arial" fo:language-asian="en" fo:country-asian="GB"/>
    </style:style>
    <style:style style:name="T392_19" style:family="text">
      <style:text-properties style:font-name-complex="Arial" fo:language-asian="en" fo:country-asian="GB"/>
    </style:style>
    <style:style style:name="T392_20" style:family="text">
      <style:text-properties style:font-name-complex="Arial" fo:language-asian="en" fo:country-asian="GB"/>
    </style:style>
    <style:style style:name="T392_21" style:family="text">
      <style:text-properties style:font-name-complex="Arial" fo:language-asian="en" fo:country-asian="GB"/>
    </style:style>
    <style:style style:name="T392_22" style:family="text">
      <style:text-properties style:font-name-complex="Arial" fo:language-asian="en" fo:country-asian="GB"/>
    </style:style>
    <style:style style:name="T392_23" style:family="text">
      <style:text-properties style:font-name-complex="Arial" fo:language-asian="en" fo:country-asian="GB"/>
    </style:style>
    <style:style style:name="T392_24" style:family="text">
      <style:text-properties style:font-name-complex="Arial" fo:language-asian="en" fo:country-asian="GB"/>
    </style:style>
    <style:style style:name="T392_25" style:family="text">
      <style:text-properties style:font-name-complex="Arial" fo:language-asian="en" fo:country-asian="GB"/>
    </style:style>
    <style:style style:name="T392_26" style:family="text">
      <style:text-properties style:font-name-complex="Arial" fo:language-asian="en" fo:country-asian="GB"/>
    </style:style>
    <style:style style:name="T392_27" style:family="text">
      <style:text-properties style:font-name-complex="Arial" fo:language-asian="en" fo:country-asian="GB"/>
    </style:style>
    <style:style style:name="T392_28" style:family="text">
      <style:text-properties style:font-name-complex="Arial" fo:language-asian="en" fo:country-asian="GB"/>
    </style:style>
    <style:style style:name="T392_29" style:family="text">
      <style:text-properties style:font-name-complex="Arial" fo:language-asian="en" fo:country-asian="GB"/>
    </style:style>
    <style:style style:name="T392_30" style:family="text">
      <style:text-properties style:font-name-complex="Arial" fo:language-asian="en" fo:country-asian="GB"/>
    </style:style>
    <style:style style:name="T392_31" style:family="text">
      <style:text-properties style:font-name-complex="Arial" fo:language-asian="en" fo:country-asian="GB"/>
    </style:style>
    <style:style style:name="T392_32" style:family="text">
      <style:text-properties style:font-name-complex="Arial" fo:language-asian="en" fo:country-asian="GB"/>
    </style:style>
    <style:style style:name="T392_33" style:family="text">
      <style:text-properties style:font-name-complex="Arial" fo:language-asian="en" fo:country-asian="GB"/>
    </style:style>
    <style:style style:name="T392_34" style:family="text">
      <style:text-properties style:font-name-complex="Arial" fo:language-asian="en" fo:country-asian="GB"/>
    </style:style>
    <style:style style:name="T392_35" style:family="text">
      <style:text-properties style:font-name-complex="Arial" fo:language-asian="en" fo:country-asian="GB"/>
    </style:style>
    <style:style style:name="T392_36" style:family="text">
      <style:text-properties style:font-name-complex="Arial" fo:language-asian="en" fo:country-asian="GB"/>
    </style:style>
    <style:style style:name="T392_37" style:family="text">
      <style:text-properties style:font-name-complex="Arial" fo:language-asian="en" fo:country-asian="GB"/>
    </style:style>
    <style:style style:name="P393" style:family="paragraph" style:parent-style-name="Normal">
      <style:text-properties style:font-name-complex="Arial" fo:language-asian="en" fo:country-asian="GB"/>
    </style:style>
    <style:style style:name="P394" style:family="paragraph" style:parent-style-name="List_20_Paragraph"/>
    <style:style style:name="T394_1" style:family="text">
      <style:text-properties style:font-name-complex="Arial" fo:language-asian="en" fo:country-asian="GB" fo:font-weight="bold" style:font-weight-asian="bold" style:font-weight-complex="bold"/>
    </style:style>
    <style:style style:name="T394_2" style:family="text">
      <style:text-properties style:font-name-complex="Arial" fo:language-asian="en" fo:country-asian="GB" fo:font-weight="bold" style:font-weight-asian="bold" style:font-weight-complex="bold"/>
    </style:style>
    <style:style style:name="T394_3" style:family="text">
      <style:text-properties style:font-name-complex="Arial" fo:language-asian="en" fo:country-asian="GB"/>
    </style:style>
    <style:style style:name="T394_4" style:family="text">
      <style:text-properties style:font-name-complex="Arial" fo:language-asian="en" fo:country-asian="GB"/>
    </style:style>
    <style:style style:name="T394_5" style:family="text">
      <style:text-properties style:font-name-complex="Arial" fo:language-asian="en" fo:country-asian="GB"/>
    </style:style>
    <style:style style:name="T394_6" style:family="text">
      <style:text-properties style:font-name-complex="Arial" fo:language-asian="en" fo:country-asian="GB"/>
    </style:style>
    <style:style style:name="T394_7" style:family="text">
      <style:text-properties style:font-name-complex="Arial" fo:language-asian="en" fo:country-asian="GB"/>
    </style:style>
    <style:style style:name="T394_8" style:family="text">
      <style:text-properties style:font-name-complex="Arial" fo:language-asian="en" fo:country-asian="GB"/>
    </style:style>
    <style:style style:name="T394_9" style:family="text">
      <style:text-properties style:font-name-complex="Arial" fo:language-asian="en" fo:country-asian="GB"/>
    </style:style>
    <style:style style:name="T394_10" style:family="text">
      <style:text-properties style:font-name-complex="Arial" fo:language-asian="en" fo:country-asian="GB"/>
    </style:style>
    <style:style style:name="T394_11" style:family="text">
      <style:text-properties style:font-name-complex="Arial" fo:language-asian="en" fo:country-asian="GB"/>
    </style:style>
    <style:style style:name="T394_12" style:family="text">
      <style:text-properties style:font-name-complex="Arial" fo:language-asian="en" fo:country-asian="GB"/>
    </style:style>
    <style:style style:name="T394_13" style:family="text">
      <style:text-properties style:font-name-complex="Arial" fo:language-asian="en" fo:country-asian="GB"/>
    </style:style>
    <style:style style:name="T394_14" style:family="text">
      <style:text-properties style:font-name-complex="Arial" fo:language-asian="en" fo:country-asian="GB"/>
    </style:style>
    <style:style style:name="T394_15" style:family="text">
      <style:text-properties style:font-name-complex="Arial" fo:language-asian="en" fo:country-asian="GB"/>
    </style:style>
    <style:style style:name="T394_16" style:family="text">
      <style:text-properties style:font-name-complex="Arial" fo:language-asian="en" fo:country-asian="GB"/>
    </style:style>
    <style:style style:name="T394_17" style:family="text">
      <style:text-properties style:font-name-complex="Arial" fo:language-asian="en" fo:country-asian="GB"/>
    </style:style>
    <style:style style:name="T394_18" style:family="text">
      <style:text-properties style:font-name-complex="Arial" fo:language-asian="en" fo:country-asian="GB"/>
    </style:style>
    <style:style style:name="T394_19" style:family="text">
      <style:text-properties style:font-name-complex="Arial" fo:language-asian="en" fo:country-asian="GB"/>
    </style:style>
    <style:style style:name="T394_20" style:family="text">
      <style:text-properties style:font-name-complex="Arial" fo:language-asian="en" fo:country-asian="GB"/>
    </style:style>
    <style:style style:name="T394_21" style:family="text">
      <style:text-properties style:font-name-complex="Arial" fo:language-asian="en" fo:country-asian="GB"/>
    </style:style>
    <style:style style:name="T394_22" style:family="text">
      <style:text-properties style:font-name-complex="Arial"/>
    </style:style>
    <style:style style:name="T394_23" style:family="text">
      <style:text-properties style:font-name-complex="Arial" style:font-weight-complex="bold"/>
    </style:style>
    <style:style style:name="T394_24" style:family="text">
      <style:text-properties style:font-name-complex="Arial" style:font-weight-complex="bold"/>
    </style:style>
    <style:style style:name="T394_25" style:family="text">
      <style:text-properties style:font-name-complex="Arial" style:font-weight-complex="bold"/>
    </style:style>
    <style:style style:name="T394_26" style:family="text">
      <style:text-properties style:font-name-complex="Arial" style:font-weight-complex="bold"/>
    </style:style>
    <style:style style:name="T394_27" style:family="text">
      <style:text-properties style:font-name-complex="Arial" style:font-weight-complex="bold"/>
    </style:style>
    <style:style style:name="T394_28" style:family="text">
      <style:text-properties style:font-name-complex="Arial" style:font-weight-complex="bold"/>
    </style:style>
    <style:style style:name="T394_29" style:family="text">
      <style:text-properties style:font-name-complex="Arial" fo:language-asian="en" fo:country-asian="GB"/>
    </style:style>
    <style:style style:name="T394_30" style:family="text">
      <style:text-properties style:font-name-complex="Arial" fo:language-asian="en" fo:country-asian="GB"/>
    </style:style>
    <style:style style:name="T394_31" style:family="text">
      <style:text-properties style:font-name-complex="Arial" fo:language-asian="en" fo:country-asian="GB"/>
    </style:style>
    <style:style style:name="P395" style:family="paragraph" style:parent-style-name="List_20_Paragraph">
      <style:paragraph-properties fo:text-align="justify"/>
      <style:text-properties style:font-name-complex="Arial" style:font-weight-complex="bold"/>
    </style:style>
    <style:style style:name="P396" style:family="paragraph" style:parent-style-name="Normal">
      <style:paragraph-properties fo:text-align="justify"/>
    </style:style>
    <style:style style:name="T396_1" style:family="text">
      <style:text-properties style:font-name-complex="Arial" fo:font-weight="bold" style:font-weight-asian="bold" style:font-weight-complex="bold"/>
    </style:style>
    <style:style style:name="P39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style:font-name-complex="Arial" style:font-weight-complex="bold"/>
    </style:style>
    <style:style style:name="P398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style:font-name-complex="Arial"/>
    </style:style>
    <style:style style:name="T398_1" style:family="text">
      <style:text-properties style:font-name-complex="Arial" fo:font-weight="bold" style:font-weight-asian="bold" style:font-weight-complex="bold"/>
    </style:style>
    <style:style style:name="T398_2" style:family="text">
      <style:text-properties style:font-name-complex="Arial"/>
    </style:style>
    <style:style style:name="T398_3" style:family="text">
      <style:text-properties style:font-name-complex="Arial"/>
    </style:style>
    <style:style style:name="T398_4" style:family="text">
      <style:text-properties style:font-name-complex="Arial"/>
    </style:style>
    <style:style style:name="T398_5" style:family="text">
      <style:text-properties style:font-name-complex="Arial"/>
    </style:style>
    <style:style style:name="T398_6" style:family="text">
      <style:text-properties style:font-name-complex="Arial"/>
    </style:style>
    <style:style style:name="P39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/>
    </style:style>
    <style:style style:name="P400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style:font-name-complex="Arial"/>
    </style:style>
    <style:style style:name="T400_1" style:family="text">
      <style:text-properties style:font-name-complex="Arial" fo:font-weight="bold" style:font-weight-asian="bold" style:font-weight-complex="bold"/>
    </style:style>
    <style:style style:name="T400_2" style:family="text">
      <style:text-properties style:font-name-complex="Arial"/>
    </style:style>
    <style:style style:name="T400_3" style:family="text">
      <style:text-properties style:font-name-complex="Arial"/>
    </style:style>
    <style:style style:name="T400_4" style:family="text">
      <style:text-properties style:font-name-complex="Arial"/>
    </style:style>
    <style:style style:name="T400_5" style:family="text">
      <style:text-properties style:font-name-complex="Arial"/>
    </style:style>
    <style:style style:name="T400_6" style:family="text">
      <style:text-properties style:font-name-complex="Arial"/>
    </style:style>
    <style:style style:name="T400_7" style:family="text">
      <style:text-properties style:font-name-complex="Arial"/>
    </style:style>
    <style:style style:name="T400_8" style:family="text">
      <style:text-properties style:font-name-complex="Arial"/>
    </style:style>
    <style:style style:name="P401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style:font-name-complex="Arial" fo:font-weight="bold" style:font-weight-asian="bold" style:font-weight-complex="bold"/>
    </style:style>
    <style:style style:name="P402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style:font-name-complex="Arial"/>
    </style:style>
    <style:style style:name="T402_1" style:family="text">
      <style:text-properties style:font-name-complex="Arial" fo:font-weight="bold" style:font-weight-asian="bold" style:font-weight-complex="bold"/>
    </style:style>
    <style:style style:name="T402_2" style:family="text">
      <style:text-properties style:font-name-complex="Arial" fo:font-weight="bold" style:font-weight-asian="bold" style:font-weight-complex="bold"/>
    </style:style>
    <style:style style:name="T402_3" style:family="text">
      <style:text-properties style:font-name-complex="Arial" fo:font-weight="bold" style:font-weight-asian="bold" style:font-weight-complex="bold"/>
    </style:style>
    <style:style style:name="T402_4" style:family="text">
      <style:text-properties style:font-name-complex="Arial" fo:font-weight="bold" style:font-weight-asian="bold" style:font-weight-complex="bold"/>
    </style:style>
    <style:style style:name="T402_5" style:family="text">
      <style:text-properties style:font-name-complex="Arial"/>
    </style:style>
    <style:style style:name="T402_6" style:family="text">
      <style:text-properties style:font-name-complex="Arial"/>
    </style:style>
    <style:style style:name="T402_7" style:family="text">
      <style:text-properties style:font-name-complex="Arial"/>
    </style:style>
    <style:style style:name="T402_8" style:family="text">
      <style:text-properties style:font-name-complex="Arial"/>
    </style:style>
    <style:style style:name="T402_9" style:family="text">
      <style:text-properties style:font-name-complex="Arial"/>
    </style:style>
    <style:style style:name="P40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/>
    </style:style>
    <style:style style:name="P404" style:family="paragraph" style:parent-style-name="List_20_Paragraph">
      <style:text-properties style:font-name-complex="Arial"/>
    </style:style>
    <style:style style:name="T404_1" style:family="text">
      <style:text-properties style:font-name-complex="Arial" fo:font-weight="bold" style:font-weight-asian="bold" style:font-weight-complex="bold"/>
    </style:style>
    <style:style style:name="T404_2" style:family="text">
      <style:text-properties style:font-name-complex="Arial"/>
    </style:style>
    <style:style style:name="T404_3" style:family="text">
      <style:text-properties style:font-name-complex="Arial"/>
    </style:style>
    <style:style style:name="T404_4" style:family="text">
      <style:text-properties style:font-name-complex="Arial"/>
    </style:style>
    <style:style style:name="P405" style:family="paragraph" style:parent-style-name="List_20_Paragraph">
      <style:text-properties style:font-name-complex="Arial"/>
    </style:style>
    <style:style style:name="P406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style:font-name-complex="Arial"/>
    </style:style>
    <style:style style:name="T406_1" style:family="text">
      <style:text-properties style:font-name-complex="Arial"/>
    </style:style>
    <style:style style:name="T406_2" style:family="text">
      <style:text-properties style:font-name-complex="Arial" fo:font-weight="bold" style:font-weight-asian="bold" style:font-weight-complex="bold"/>
    </style:style>
    <style:style style:name="T406_3" style:family="text">
      <style:text-properties style:font-name-complex="Arial" fo:font-weight="bold" style:font-weight-asian="bold" style:font-weight-complex="bold"/>
    </style:style>
    <style:style style:name="T406_4" style:family="text">
      <style:text-properties style:font-name-complex="Arial" fo:font-weight="bold" style:font-weight-asian="bold" style:font-weight-complex="bold"/>
    </style:style>
    <style:style style:name="T406_5" style:family="text">
      <style:text-properties style:font-name-complex="Arial"/>
    </style:style>
    <style:style style:name="T406_6" style:family="text">
      <style:text-properties style:font-name-complex="Arial"/>
    </style:style>
    <style:style style:name="T406_7" style:family="text">
      <style:text-properties style:font-name-complex="Arial"/>
    </style:style>
    <style:style style:name="T406_8" style:family="text">
      <style:text-properties style:font-name-complex="Arial"/>
    </style:style>
    <style:style style:name="T406_9" style:family="text">
      <style:text-properties style:font-name-complex="Arial"/>
    </style:style>
    <style:style style:name="T406_10" style:family="text">
      <style:text-properties style:font-name-complex="Arial"/>
    </style:style>
    <style:style style:name="T406_11" style:family="text">
      <style:text-properties style:font-name-complex="Arial"/>
    </style:style>
    <style:style style:name="P407" style:family="paragraph" style:parent-style-name="Normal">
      <style:text-properties style:font-name-complex="Arial"/>
    </style:style>
    <style:style style:name="Table7" style:family="table">
      <style:table-properties table:align="left" style:width="17.981cm" style:rel-width="100%" fo:margin-left="0cm"/>
    </style:style>
    <style:style style:name="Column28" style:family="table-column">
      <style:table-column-properties style:column-width="5.133cm"/>
    </style:style>
    <style:style style:name="Column29" style:family="table-column">
      <style:table-column-properties style:column-width="1.956cm"/>
    </style:style>
    <style:style style:name="Column30" style:family="table-column">
      <style:table-column-properties style:column-width="4.553cm"/>
    </style:style>
    <style:style style:name="Column31" style:family="table-column">
      <style:table-column-properties style:column-width="3.171cm"/>
    </style:style>
    <style:style style:name="Column32" style:family="table-column">
      <style:table-column-properties style:column-width="3.168cm"/>
    </style:style>
    <style:style style:name="Row42" style:family="table-row">
      <style:table-row-properties style:min-row-height="0.714cm"/>
    </style:style>
    <style:style style:name="Cell16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/>
    <style:style style:name="T4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/>
    <style:style style:name="T4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3" style:family="table-row">
      <style:table-row-properties style:min-row-height="0.873cm"/>
    </style:style>
    <style:style style:name="Cell16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/>
    <style:style style:name="T4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4" style:family="table-row">
      <style:table-row-properties style:min-row-height="0.873cm"/>
    </style:style>
    <style:style style:name="Cell16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/>
    <style:style style:name="T4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/>
    <style:style style:name="T4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6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/>
    <style:style style:name="T4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5" style:family="table-row">
      <style:table-row-properties style:min-row-height="0.217cm"/>
    </style:style>
    <style:style style:name="Cell168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416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69" style:family="table-cell">
      <style:table-cell-properties fo:background-color="#ffffff" style:vertical-align="top" fo:border-top="#000000 0.018cm solid" fo:border-bottom="#000000 0.018cm solid" fo:padding-left="0.19cm" fo:padding-right="0.19cm" fo:wrap-option="wrap"/>
    </style:style>
    <style:style style:name="P41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6" style:family="table-row">
      <style:table-row-properties style:min-row-height="0.556cm"/>
    </style:style>
    <style:style style:name="Cell170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/>
    <style:style style:name="T4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1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/>
    <style:style style:name="T419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72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/>
    <style:style style:name="T4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3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2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4" style:family="table-cell">
      <style:table-cell-properties fo:background-color="#d9d9d9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/>
    <style:style style:name="T4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7" style:family="table-row">
      <style:table-row-properties style:min-row-height="0.556cm"/>
    </style:style>
    <style:style style:name="Cell175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/>
    <style:style style:name="T42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2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106cm"/>
    </style:style>
    <style:style style:name="Cell17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4" style:family="paragraph" style:parent-style-name="Normal"/>
    <style:style style:name="T42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24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/>
    <style:style style:name="T42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/>
    <style:style style:name="T42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49" style:family="table-row">
      <style:table-row-properties style:min-row-height="0.106cm"/>
    </style:style>
    <style:style style:name="Cell18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/>
    <style:style style:name="T42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2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/>
    <style:style style:name="T43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/>
    <style:style style:name="T43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/>
    <style:style style:name="T43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/>
    <style:style style:name="T43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0" style:family="table-row">
      <style:table-row-properties style:min-row-height="0.106cm"/>
    </style:style>
    <style:style style:name="Cell18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>
        <style:tab-stops>
          <style:tab-stop style:type="left" style:leader-style="none" style:position="3.969cm"/>
        </style:tab-stops>
      </style:paragraph-properties>
    </style:style>
    <style:style style:name="T43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4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/>
    <style:style style:name="T43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/>
    <style:style style:name="T43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/>
    <style:style style:name="T43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7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/>
    <style:style style:name="T43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1" style:family="table-row">
      <style:table-row-properties style:min-row-height="0.106cm"/>
    </style:style>
    <style:style style:name="Cell1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/>
    <style:style style:name="T43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9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9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39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/>
    <style:style style:name="T44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/>
    <style:style style:name="T44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/>
    <style:style style:name="T44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/>
    <style:style style:name="T44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2" style:family="table-row">
      <style:table-row-properties style:min-row-height="0.106cm"/>
    </style:style>
    <style:style style:name="Cell196" style:family="table-cell">
      <style:table-cell-properties fo:background-color="#bfbfb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/>
    <style:style style:name="T444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44_2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/>
    </style:style>
    <style:style style:name="P445" style:family="paragraph" style:parent-style-name="Normal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3" style:family="table-row">
      <style:table-row-properties style:min-row-height="0.106cm"/>
    </style:style>
    <style:style style:name="Cell1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>
        <style:tab-stops>
          <style:tab-stop style:type="left" style:leader-style="none" style:position="4.553cm"/>
        </style:tab-stops>
      </style:paragraph-properties>
    </style:style>
    <style:style style:name="T44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/>
    <style:style style:name="T44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9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/>
    <style:style style:name="T44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/>
    <style:style style:name="T44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/>
    <style:style style:name="T45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54" style:family="table-row">
      <style:table-row-properties style:min-row-height="0.106cm"/>
    </style:style>
    <style:style style:name="Cell20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1" style:family="paragraph" style:parent-style-name="Normal">
      <style:paragraph-properties>
        <style:tab-stops>
          <style:tab-stop style:type="left" style:leader-style="none" style:position="3.858cm"/>
        </style:tab-stops>
      </style:paragraph-properties>
    </style:style>
    <style:style style:name="T45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/>
    <style:style style:name="T45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20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/>
    <style:style style:name="T45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455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457" style:family="paragraph" style:parent-style-name="Normal">
      <style:paragraph-properties fo:text-align="justify"/>
      <style:text-properties style:font-name-complex="Arial" style:font-weight-complex="bold"/>
    </style:style>
    <style:style style:name="P458" style:family="paragraph" style:parent-style-name="Normal"/>
    <style:style style:name="T458_1" style:family="text">
      <style:text-properties style:font-name-complex="Arial" style:font-weight-complex="bold"/>
    </style:style>
    <style:style style:name="T458_2" style:family="text">
      <style:text-properties style:font-name-complex="Arial" style:font-weight-complex="bold"/>
    </style:style>
    <style:style style:name="T458_3" style:family="text">
      <style:text-properties style:font-name-complex="Arial" style:font-weight-complex="bold"/>
    </style:style>
    <style:style style:name="T458_4" style:family="text">
      <style:text-properties style:font-name-complex="Arial" style:font-weight-complex="bold"/>
    </style:style>
    <style:style style:name="T458_5" style:family="text">
      <style:text-properties style:font-name-complex="Arial" style:font-weight-complex="bold"/>
    </style:style>
    <style:style style:name="T458_6" style:family="text">
      <style:text-properties style:font-name-complex="Arial" style:font-weight-complex="bold"/>
    </style:style>
    <style:style style:name="T458_7" style:family="text">
      <style:text-properties style:font-name-complex="Arial" style:font-weight-complex="bold"/>
    </style:style>
    <style:style style:name="T458_8" style:family="text">
      <style:text-properties style:font-name-complex="Arial" style:font-weight-complex="bold"/>
    </style:style>
    <style:style style:name="T458_9" style:family="text">
      <style:text-properties style:font-name-complex="Arial" style:font-weight-complex="bold"/>
    </style:style>
    <style:style style:name="T458_10" style:family="text">
      <style:text-properties style:font-name-complex="Arial" style:font-weight-complex="bold"/>
    </style:style>
    <style:style style:name="T458_11" style:family="text">
      <style:text-properties style:font-name-complex="Arial" style:font-weight-complex="bold"/>
    </style:style>
    <style:style style:name="T458_12" style:family="text">
      <style:text-properties style:font-name-complex="Arial" style:font-weight-complex="bold"/>
    </style:style>
    <style:style style:name="T458_13" style:family="text">
      <style:text-properties style:font-name-complex="Arial" style:font-weight-complex="bold"/>
    </style:style>
    <style:style style:name="T458_14" style:family="text">
      <style:text-properties style:font-name-complex="Arial" style:font-weight-complex="bold"/>
    </style:style>
    <style:style style:name="T458_15" style:family="text">
      <style:text-properties style:font-name-complex="Arial" style:font-weight-complex="bold"/>
    </style:style>
    <style:style style:name="T458_16" style:family="text">
      <style:text-properties style:font-name-complex="Arial" style:font-weight-complex="bold"/>
    </style:style>
    <style:style style:name="T458_17" style:family="text">
      <style:text-properties style:font-name-complex="Arial" style:font-weight-complex="bold"/>
    </style:style>
    <style:style style:name="T458_18" style:family="text"/>
    <style:style style:name="T458_19" style:family="text" style:parent-style-name="Internet_20_link">
      <style:text-properties style:font-name-complex="Arial" style:font-weight-complex="bold"/>
    </style:style>
    <style:style style:name="T458_20" style:family="text" style:parent-style-name="Internet_20_link">
      <style:text-properties style:font-name-complex="Arial" style:font-weight-complex="bold"/>
    </style:style>
    <style:style style:name="T458_21" style:family="text" style:parent-style-name="Internet_20_link">
      <style:text-properties style:font-name-complex="Arial" style:font-weight-complex="bold"/>
    </style:style>
    <style:style style:name="T458_22" style:family="text">
      <style:text-properties style:font-name-complex="Arial" style:font-weight-complex="bold"/>
    </style:style>
    <style:style style:name="T458_23" style:family="text">
      <style:text-properties style:font-name-complex="Arial" style:font-weight-complex="bold"/>
    </style:style>
    <style:style style:name="T458_24" style:family="text">
      <style:text-properties style:font-name-complex="Arial" style:font-weight-complex="bold"/>
    </style:style>
    <style:style style:name="T458_25" style:family="text">
      <style:text-properties style:font-name-complex="Arial" style:font-weight-complex="bold"/>
    </style:style>
    <style:style style:name="T458_26" style:family="text">
      <style:text-properties style:font-name-complex="Arial" style:font-weight-complex="bold"/>
    </style:style>
    <style:style style:name="T458_27" style:family="text">
      <style:text-properties style:font-name-complex="Arial" style:font-weight-complex="bold"/>
    </style:style>
    <style:style style:name="T458_28" style:family="text">
      <style:text-properties style:font-name-complex="Arial" style:font-weight-complex="bold"/>
    </style:style>
    <style:style style:name="T458_29" style:family="text">
      <style:text-properties style:font-name-complex="Arial" style:font-weight-complex="bold"/>
    </style:style>
    <style:style style:name="T458_30" style:family="text">
      <style:text-properties style:font-name-complex="Arial" style:font-weight-complex="bold"/>
    </style:style>
    <style:style style:name="T458_31" style:family="text">
      <style:text-properties style:font-name-complex="Arial" style:font-weight-complex="bold"/>
    </style:style>
    <style:style style:name="T458_32" style:family="text">
      <style:text-properties style:font-name-complex="Arial" style:font-weight-complex="bold"/>
    </style:style>
    <style:style style:name="T458_33" style:family="text">
      <style:text-properties style:font-name-complex="Arial" style:font-weight-complex="bold"/>
    </style:style>
    <style:style style:name="P459" style:family="paragraph" style:parent-style-name="Normal">
      <style:text-properties style:font-name-complex="Arial" style:font-weight-complex="bold"/>
    </style:style>
    <style:style style:name="P460" style:family="paragraph" style:parent-style-name="Normal"/>
    <style:style style:name="T460_1" style:family="text">
      <style:text-properties style:font-name-complex="Arial" fo:font-weight="bold" style:font-weight-asian="bold" style:font-weight-complex="bold"/>
    </style:style>
    <style:style style:name="T460_2" style:family="text">
      <style:text-properties style:font-name-complex="Arial" fo:font-weight="bold" style:font-weight-asian="bold" style:font-weight-complex="bold"/>
    </style:style>
    <style:style style:name="T460_3" style:family="text">
      <style:text-properties style:font-name-complex="Arial"/>
    </style:style>
    <style:style style:name="T460_4" style:family="text">
      <style:text-properties style:font-name-complex="Arial"/>
    </style:style>
    <style:style style:name="T460_5" style:family="text">
      <style:text-properties style:font-name-complex="Arial"/>
    </style:style>
    <style:style style:name="T460_6" style:family="text">
      <style:text-properties style:font-name-complex="Arial"/>
    </style:style>
    <style:style style:name="T460_7" style:family="text">
      <style:text-properties style:font-name-complex="Arial"/>
    </style:style>
    <style:style style:name="T460_8" style:family="text">
      <style:text-properties style:font-name-complex="Arial"/>
    </style:style>
    <style:style style:name="T460_9" style:family="text">
      <style:text-properties style:font-name-complex="Arial"/>
    </style:style>
    <style:style style:name="T460_10" style:family="text">
      <style:text-properties style:font-name-complex="Arial"/>
    </style:style>
    <style:style style:name="T460_11" style:family="text">
      <style:text-properties style:font-name-complex="Arial"/>
    </style:style>
    <style:style style:name="T460_12" style:family="text">
      <style:text-properties style:font-name-complex="Arial"/>
    </style:style>
    <style:style style:name="T460_13" style:family="text">
      <style:text-properties style:font-name-complex="Arial"/>
    </style:style>
    <style:style style:name="T460_14" style:family="text">
      <style:text-properties style:font-name-complex="Arial"/>
    </style:style>
    <style:style style:name="T460_15" style:family="text">
      <style:text-properties style:font-name-complex="Arial"/>
    </style:style>
    <style:style style:name="P461" style:family="paragraph" style:parent-style-name="Normal">
      <style:text-properties style:font-name-complex="Arial" style:font-weight-complex="bold"/>
    </style:style>
    <style:style style:name="P462" style:family="paragraph" style:parent-style-name="Normal"/>
    <style:style style:name="T462_1" style:family="text">
      <style:text-properties style:font-name-complex="Arial" style:font-weight-complex="bold"/>
    </style:style>
    <style:style style:name="T462_2" style:family="text">
      <style:text-properties style:font-name-complex="Arial" style:font-weight-complex="bold"/>
    </style:style>
    <style:style style:name="T462_3" style:family="text">
      <style:text-properties style:font-name-complex="Arial" style:font-weight-complex="bold"/>
    </style:style>
    <style:style style:name="P463" style:family="paragraph" style:parent-style-name="Normal">
      <style:text-properties style:font-name-complex="Arial" style:font-weight-complex="bold"/>
    </style:style>
    <style:style style:name="P464" style:family="paragraph" style:parent-style-name="Normal"/>
    <style:style style:name="T464_1" style:family="text">
      <style:text-properties style:font-name-complex="Arial" style:font-weight-complex="bold"/>
    </style:style>
    <style:style style:name="T464_2" style:family="text">
      <style:text-properties style:font-name-complex="Arial" style:font-weight-complex="bold"/>
    </style:style>
    <style:style style:name="T464_3" style:family="text">
      <style:text-properties style:font-name-complex="Arial" style:font-weight-complex="bold"/>
    </style:style>
    <style:style style:name="T464_4" style:family="text">
      <style:text-properties style:font-name-complex="Arial"/>
    </style:style>
    <style:style style:name="T464_5" style:family="text">
      <style:text-properties style:font-name-complex="Arial"/>
    </style:style>
    <style:style style:name="T464_6" style:family="text">
      <style:text-properties style:font-name-complex="Arial"/>
    </style:style>
    <style:style style:name="T464_7" style:family="text">
      <style:text-properties style:font-name-complex="Arial" style:font-weight-complex="bold"/>
    </style:style>
    <style:style style:name="T464_8" style:family="text">
      <style:text-properties style:font-name-complex="Arial" style:font-weight-complex="bold"/>
    </style:style>
    <style:style style:name="T464_9" style:family="text">
      <style:text-properties style:font-name-complex="Arial" style:font-weight-complex="bold"/>
    </style:style>
    <style:style style:name="T464_10" style:family="text">
      <style:text-properties style:font-name-complex="Arial" style:font-weight-complex="bold"/>
    </style:style>
    <style:style style:name="T464_11" style:family="text">
      <style:text-properties style:font-name-complex="Arial" style:font-weight-complex="bold"/>
    </style:style>
    <style:style style:name="P465" style:family="paragraph" style:parent-style-name="Normal">
      <style:text-properties style:font-name-complex="Arial" style:font-weight-complex="bold"/>
    </style:style>
    <style:style style:name="P466" style:family="paragraph" style:parent-style-name="Normal"/>
    <style:style style:name="T466_1" style:family="text">
      <style:text-properties fo:font-weight="bold" style:font-weight-asian="bold"/>
    </style:style>
    <style:style style:name="T466_2" style:family="text"/>
    <style:style style:name="T466_3" style:family="text"/>
    <style:style style:name="T466_4" style:family="text"/>
    <style:style style:name="T466_5" style:family="text"/>
    <style:style style:name="T466_6" style:family="text"/>
    <style:style style:name="T466_7" style:family="text"/>
    <style:style style:name="T466_8" style:family="text"/>
    <style:style style:name="T466_9" style:family="text"/>
    <style:style style:name="T466_10" style:family="text"/>
    <style:style style:name="T466_11" style:family="text"/>
    <style:style style:name="T466_12" style:family="text"/>
    <style:style style:name="P467" style:family="paragraph" style:parent-style-name="Normal">
      <style:text-properties style:font-name-complex="Arial" style:font-weight-complex="bold"/>
    </style:style>
    <style:style style:name="P468" style:family="paragraph" style:parent-style-name="Normal"/>
    <style:style style:name="T468_1" style:family="text"/>
    <style:style style:name="T468_2" style:family="text"/>
    <style:style style:name="T468_3" style:family="text"/>
    <style:style style:name="T468_4" style:family="text"/>
    <style:style style:name="T468_5" style:family="text"/>
    <style:style style:name="T468_6" style:family="text"/>
    <style:style style:name="T468_7" style:family="text"/>
    <style:style style:name="T468_8" style:family="text"/>
    <style:style style:name="T468_9" style:family="text"/>
    <style:style style:name="P469" style:family="paragraph" style:parent-style-name="Normal">
      <style:text-properties style:font-name-complex="Arial" style:font-weight-complex="bold"/>
    </style:style>
    <style:style style:name="P470" style:family="paragraph" style:parent-style-name="Normal"/>
    <style:style style:name="T470_1" style:family="text">
      <style:text-properties style:font-name-complex="Arial" fo:font-weight="bold" style:font-weight-asian="bold" style:font-weight-complex="bold"/>
    </style:style>
    <style:style style:name="T470_2" style:family="text">
      <style:text-properties style:font-name-complex="Arial"/>
    </style:style>
    <style:style style:name="P471" style:family="paragraph" style:parent-style-name="Normal">
      <style:text-properties style:font-name-complex="Arial" style:font-weight-complex="bold"/>
    </style:style>
    <style:style style:name="P472" style:family="paragraph" style:parent-style-name="List_20_Paragraph"/>
    <style:style style:name="T472_1" style:family="text"/>
    <style:style style:name="T472_2" style:family="text">
      <style:text-properties fo:font-weight="bold" style:font-weight-asian="bold" style:font-weight-complex="bold"/>
    </style:style>
    <style:style style:name="T472_3" style:family="text"/>
    <style:style style:name="T472_4" style:family="text"/>
    <style:style style:name="T472_5" style:family="text"/>
    <style:style style:name="T472_6" style:family="text"/>
    <style:style style:name="T472_7" style:family="text"/>
    <style:style style:name="T472_8" style:family="text"/>
    <style:style style:name="P47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 style:font-weight-complex="bold"/>
    </style:style>
    <style:style style:name="P474" style:family="paragraph" style:parent-style-name="List_20_Paragraph"/>
    <style:style style:name="T474_1" style:family="text">
      <style:text-properties fo:font-weight="bold" style:font-weight-asian="bold" style:font-weight-complex="bold"/>
    </style:style>
    <style:style style:name="T474_2" style:family="text">
      <style:text-properties fo:font-weight="bold" style:font-weight-asian="bold" style:font-weight-complex="bold"/>
    </style:style>
    <style:style style:name="T474_3" style:family="text"/>
    <style:style style:name="T474_4" style:family="text"/>
    <style:style style:name="T474_5" style:family="text"/>
    <style:style style:name="T474_6" style:family="text"/>
    <style:style style:name="T474_7" style:family="text"/>
    <style:style style:name="T474_8" style:family="text"/>
    <style:style style:name="P47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 style:font-weight-complex="bold"/>
    </style:style>
    <style:style style:name="P476" style:family="paragraph" style:parent-style-name="List_20_Paragraph"/>
    <style:style style:name="T476_1" style:family="text"/>
    <style:style style:name="T476_2" style:family="text"/>
    <style:style style:name="T476_3" style:family="text">
      <style:text-properties fo:font-weight="bold" style:font-weight-asian="bold" style:font-weight-complex="bold"/>
    </style:style>
    <style:style style:name="T476_4" style:family="text">
      <style:text-properties fo:font-weight="bold" style:font-weight-asian="bold" style:font-weight-complex="bold"/>
    </style:style>
    <style:style style:name="T476_5" style:family="text" style:parent-style-name="List_20_Paragraph">
      <style:text-properties fo:font-weight="bold" style:font-weight-asian="bold" style:font-weight-complex="bold"/>
    </style:style>
    <style:style style:name="P477" style:family="paragraph" style:parent-style-name="Footnote_20_text"/>
    <style:style style:name="T477_1" style:family="text"/>
    <style:style style:name="T477_2" style:family="text">
      <style:text-properties fo:language="en" fo:country="GB"/>
    </style:style>
    <style:style style:name="T477_3" style:family="text"/>
    <style:style style:name="P47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 style:font-weight-complex="bold"/>
    </style:style>
    <style:style style:name="P479" style:family="paragraph" style:parent-style-name="List_20_Paragraph"/>
    <style:style style:name="T479_1" style:family="text"/>
    <style:style style:name="T479_2" style:family="text"/>
    <style:style style:name="T479_3" style:family="text"/>
    <style:style style:name="T479_4" style:family="text"/>
    <style:style style:name="T479_5" style:family="text"/>
    <style:style style:name="T479_6" style:family="text"/>
    <style:style style:name="T479_7" style:family="text"/>
    <style:style style:name="T479_8" style:family="text"/>
    <style:style style:name="T479_9" style:family="text"/>
    <style:style style:name="T479_10" style:family="text"/>
    <style:style style:name="T479_11" style:family="text"/>
    <style:style style:name="T479_12" style:family="text"/>
    <style:style style:name="T479_13" style:family="text"/>
    <style:style style:name="T479_14" style:family="text"/>
    <style:style style:name="T479_15" style:family="text"/>
    <style:style style:name="P480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style:font-name-complex="Arial" style:font-weight-complex="bold"/>
    </style:style>
    <style:style style:name="P481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81_1" style:family="text">
      <style:text-properties style:font-name-complex="Arial" fo:font-weight="bold" style:font-weight-asian="bold" style:font-weight-complex="bold"/>
    </style:style>
    <style:style style:name="P482" style:family="paragraph" style:parent-style-name="paragraph">
      <style:paragraph-properties fo:text-align="justify" fo:margin-top="0cm"/>
      <style:text-properties style:font-name="Arial" style:font-name-complex="Arial"/>
    </style:style>
    <style:style style:name="P483" style:family="paragraph" style:parent-style-name="paragraph">
      <style:paragraph-properties fo:margin-top="0cm" fo:margin-bottom="0cm"/>
    </style:style>
    <style:style style:name="T483_1" style:family="text" style:parent-style-name="normaltextrun">
      <style:text-properties style:font-name="Arial" style:font-name-complex="Arial"/>
    </style:style>
    <style:style style:name="T483_2" style:family="text" style:parent-style-name="normaltextrun">
      <style:text-properties style:font-name="Arial" style:font-name-complex="Arial"/>
    </style:style>
    <style:style style:name="T483_3" style:family="text" style:parent-style-name="normaltextrun">
      <style:text-properties style:font-name="Arial" style:font-name-complex="Arial"/>
    </style:style>
    <style:style style:name="T483_4" style:family="text" style:parent-style-name="normaltextrun">
      <style:text-properties style:font-name="Arial" style:font-name-complex="Arial"/>
    </style:style>
    <style:style style:name="T483_5" style:family="text" style:parent-style-name="normaltextrun">
      <style:text-properties style:font-name="Arial" style:font-name-complex="Arial"/>
    </style:style>
    <style:style style:name="T483_6" style:family="text" style:parent-style-name="normaltextrun">
      <style:text-properties style:font-name="Arial" style:font-name-complex="Arial"/>
    </style:style>
    <style:style style:name="T483_7" style:family="text" style:parent-style-name="normaltextrun">
      <style:text-properties style:font-name="Arial" style:font-name-complex="Arial"/>
    </style:style>
    <style:style style:name="T483_8" style:family="text" style:parent-style-name="normaltextrun">
      <style:text-properties style:font-name="Arial" style:font-name-complex="Arial"/>
    </style:style>
    <style:style style:name="T483_9" style:family="text" style:parent-style-name="normaltextrun">
      <style:text-properties style:font-name="Arial" style:font-name-complex="Arial"/>
    </style:style>
    <style:style style:name="T483_10" style:family="text" style:parent-style-name="normaltextrun">
      <style:text-properties style:font-name="Arial" style:font-name-complex="Arial"/>
    </style:style>
    <style:style style:name="T483_11" style:family="text" style:parent-style-name="normaltextrun">
      <style:text-properties style:font-name="Arial" style:font-name-complex="Arial"/>
    </style:style>
    <style:style style:name="P484" style:family="paragraph" style:parent-style-name="paragraph">
      <style:paragraph-properties/>
    </style:style>
    <style:style style:name="T484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T484_2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T484_3" style:family="text">
      <style:text-properties style:font-name="Arial" style:font-name-complex="Arial" fo:font-weight="bold" style:font-weight-asian="bold" style:font-weight-complex="bold"/>
    </style:style>
    <style:style style:name="T484_4" style:family="text" style:parent-style-name="normaltextrun">
      <style:text-properties style:font-name="Arial" style:font-name-complex="Arial"/>
    </style:style>
    <style:style style:name="P485" style:family="paragraph" style:parent-style-name="paragraph">
      <style:paragraph-properties/>
    </style:style>
    <style:style style:name="T485_1" style:family="text">
      <style:text-properties style:font-name="Arial" style:font-name-complex="Arial"/>
    </style:style>
    <style:style style:name="T485_2" style:family="text">
      <style:text-properties style:font-name="Arial" style:font-name-complex="Arial"/>
    </style:style>
    <style:style style:name="T485_3" style:family="text">
      <style:text-properties style:font-name="Arial" style:font-name-complex="Arial" fo:font-weight="bold" style:font-weight-asian="bold" style:font-weight-complex="bold"/>
    </style:style>
    <style:style style:name="T485_4" style:family="text">
      <style:text-properties style:font-name="Arial" style:font-name-complex="Arial"/>
    </style:style>
    <style:style style:name="T485_5" style:family="text">
      <style:text-properties style:font-name="Arial" style:font-name-complex="Arial"/>
    </style:style>
    <style:style style:name="T485_6" style:family="text">
      <style:text-properties style:font-name="Arial" style:font-name-complex="Arial"/>
    </style:style>
    <style:style style:name="T485_7" style:family="text">
      <style:text-properties style:font-name="Arial" style:font-name-complex="Arial"/>
    </style:style>
    <style:style style:name="P486" style:family="paragraph" style:parent-style-name="paragraph">
      <style:paragraph-properties/>
    </style:style>
    <style:style style:name="T486_1" style:family="text">
      <style:text-properties style:font-name="Arial" style:font-name-complex="Arial"/>
    </style:style>
    <style:style style:name="T486_2" style:family="text">
      <style:text-properties style:font-name="Arial" style:font-name-complex="Arial"/>
    </style:style>
    <style:style style:name="T486_3" style:family="text">
      <style:text-properties style:font-name="Arial" style:font-name-complex="Arial"/>
    </style:style>
    <style:style style:name="T486_4" style:family="text">
      <style:text-properties style:font-name="Arial" style:font-name-complex="Arial"/>
    </style:style>
    <style:style style:name="T486_5" style:family="text">
      <style:text-properties style:font-name="Arial" style:font-name-complex="Arial"/>
    </style:style>
    <style:style style:name="T486_6" style:family="text">
      <style:text-properties style:font-name="Arial" style:font-name-complex="Arial"/>
    </style:style>
    <style:style style:name="T486_7" style:family="text">
      <style:text-properties style:font-name="Arial" style:font-name-complex="Arial"/>
    </style:style>
    <style:style style:name="T486_8" style:family="text">
      <style:text-properties style:font-name="Arial" style:font-name-complex="Arial"/>
    </style:style>
    <style:style style:name="T486_9" style:family="text">
      <style:text-properties style:font-name="Arial" style:font-name-complex="Arial"/>
    </style:style>
    <style:style style:name="T486_10" style:family="text">
      <style:text-properties style:font-name="Arial" style:font-name-complex="Arial"/>
    </style:style>
    <style:style style:name="T486_11" style:family="text">
      <style:text-properties style:font-name="Arial" style:font-name-complex="Arial"/>
    </style:style>
    <style:style style:name="T486_12" style:family="text">
      <style:text-properties style:font-name="Arial" style:font-name-complex="Arial"/>
    </style:style>
    <style:style style:name="T486_13" style:family="text">
      <style:text-properties style:font-name="Arial" style:font-name-complex="Arial"/>
    </style:style>
    <style:style style:name="T486_14" style:family="text">
      <style:text-properties style:font-name="Arial" style:font-name-complex="Arial"/>
    </style:style>
    <style:style style:name="T486_15" style:family="text">
      <style:text-properties style:font-name="Arial" style:font-name-complex="Arial"/>
    </style:style>
    <style:style style:name="T486_16" style:family="text">
      <style:text-properties style:font-name="Arial" style:font-name-complex="Arial"/>
    </style:style>
    <style:style style:name="T486_17" style:family="text">
      <style:text-properties style:font-name="Arial" style:font-name-complex="Arial"/>
    </style:style>
    <style:style style:name="P487" style:family="paragraph" style:parent-style-name="paragraph">
      <style:paragraph-properties/>
    </style:style>
    <style:style style:name="T487_1" style:family="text">
      <style:text-properties style:font-name="Arial" style:font-name-complex="Arial"/>
    </style:style>
    <style:style style:name="T487_2" style:family="text">
      <style:text-properties style:font-name="Arial" style:font-name-complex="Arial"/>
    </style:style>
    <style:style style:name="T487_3" style:family="text">
      <style:text-properties style:font-name="Arial" style:font-name-complex="Arial"/>
    </style:style>
    <style:style style:name="T487_4" style:family="text">
      <style:text-properties style:font-name="Arial" style:font-name-complex="Arial"/>
    </style:style>
    <style:style style:name="T487_5" style:family="text">
      <style:text-properties style:font-name="Arial" style:font-name-complex="Arial"/>
    </style:style>
    <style:style style:name="T487_6" style:family="text">
      <style:text-properties style:font-name="Arial" style:font-name-complex="Arial"/>
    </style:style>
    <style:style style:name="T487_7" style:family="text">
      <style:text-properties style:font-name="Arial" style:font-name-complex="Arial"/>
    </style:style>
    <style:style style:name="T487_8" style:family="text">
      <style:text-properties style:font-name="Arial" style:font-name-complex="Arial"/>
    </style:style>
    <style:style style:name="T487_9" style:family="text">
      <style:text-properties style:font-name="Arial" style:font-name-complex="Arial"/>
    </style:style>
    <style:style style:name="T487_10" style:family="text">
      <style:text-properties style:font-name="Arial" style:font-name-complex="Arial"/>
    </style:style>
    <style:style style:name="T487_11" style:family="text">
      <style:text-properties style:font-name="Arial" style:font-name-complex="Arial"/>
    </style:style>
    <style:style style:name="T487_12" style:family="text">
      <style:text-properties style:font-name="Arial" style:font-name-complex="Arial"/>
    </style:style>
    <style:style style:name="T487_13" style:family="text">
      <style:text-properties style:font-name="Arial" style:font-name-complex="Arial" fo:font-weight="bold" style:font-weight-asian="bold" style:font-weight-complex="bold"/>
    </style:style>
    <style:style style:name="T487_14" style:family="text">
      <style:text-properties style:font-name="Arial" style:font-name-complex="Arial"/>
    </style:style>
    <style:style style:name="T487_15" style:family="text">
      <style:text-properties style:font-name="Arial" style:font-name-complex="Arial"/>
    </style:style>
    <style:style style:name="T487_16" style:family="text">
      <style:text-properties style:font-name="Arial" style:font-name-complex="Arial" fo:font-weight="bold" style:font-weight-asian="bold" style:font-weight-complex="bold"/>
    </style:style>
    <style:style style:name="T487_17" style:family="text">
      <style:text-properties style:font-name="Arial" style:font-name-complex="Arial"/>
    </style:style>
    <style:style style:name="T487_18" style:family="text">
      <style:text-properties style:font-name="Arial" style:font-name-complex="Arial" fo:font-weight="bold" style:font-weight-asian="bold" style:font-weight-complex="bold"/>
    </style:style>
    <style:style style:name="T487_19" style:family="text">
      <style:text-properties style:font-name="Arial" style:font-name-complex="Arial"/>
    </style:style>
    <style:style style:name="T487_20" style:family="text">
      <style:text-properties style:font-name="Arial" style:font-name-complex="Arial" fo:font-weight="bold" style:font-weight-asian="bold" style:font-weight-complex="bold"/>
    </style:style>
    <style:style style:name="T487_21" style:family="text">
      <style:text-properties style:font-name="Arial" style:font-name-complex="Arial" fo:font-weight="bold" style:font-weight-asian="bold" style:font-weight-complex="bold"/>
    </style:style>
    <style:style style:name="T487_22" style:family="text">
      <style:text-properties style:font-name="Arial" style:font-name-complex="Arial" fo:font-weight="bold" style:font-weight-asian="bold" style:font-weight-complex="bold"/>
    </style:style>
    <style:style style:name="T487_23" style:family="text">
      <style:text-properties style:font-name="Arial" style:font-name-complex="Arial"/>
    </style:style>
    <style:style style:name="T487_24" style:family="text">
      <style:text-properties style:font-name="Arial" style:font-name-complex="Arial" fo:font-weight="bold" style:font-weight-asian="bold" style:font-weight-complex="bold"/>
    </style:style>
    <style:style style:name="T487_25" style:family="text">
      <style:text-properties style:font-name="Arial" style:font-name-complex="Arial"/>
    </style:style>
    <style:style style:name="T487_26" style:family="text">
      <style:text-properties style:font-name="Arial" style:font-name-complex="Arial" fo:font-weight="bold" style:font-weight-asian="bold" style:font-weight-complex="bold"/>
    </style:style>
    <style:style style:name="T487_27" style:family="text">
      <style:text-properties style:font-name="Arial" style:font-name-complex="Arial" fo:font-weight="bold" style:font-weight-asian="bold" style:font-weight-complex="bold"/>
    </style:style>
    <style:style style:name="T487_28" style:family="text">
      <style:text-properties style:font-name="Arial" style:font-name-complex="Arial" fo:font-weight="bold" style:font-weight-asian="bold" style:font-weight-complex="bold"/>
    </style:style>
    <style:style style:name="T487_29" style:family="text">
      <style:text-properties style:font-name="Arial" style:font-name-complex="Arial"/>
    </style:style>
    <style:style style:name="T487_30" style:family="text">
      <style:text-properties style:font-name="Arial" style:font-name-complex="Arial"/>
    </style:style>
    <style:style style:name="T487_31" style:family="text">
      <style:text-properties style:font-name="Arial" style:font-name-complex="Arial"/>
    </style:style>
    <style:style style:name="P488" style:family="paragraph" style:parent-style-name="paragraph">
      <style:paragraph-properties/>
    </style:style>
    <style:style style:name="T488_1" style:family="text">
      <style:text-properties style:font-name="Arial" style:font-name-complex="Arial"/>
    </style:style>
    <style:style style:name="T488_2" style:family="text">
      <style:text-properties style:font-name="Arial" style:font-name-complex="Arial"/>
    </style:style>
    <style:style style:name="T488_3" style:family="text">
      <style:text-properties style:font-name="Arial" style:font-name-complex="Arial"/>
    </style:style>
    <style:style style:name="T488_4" style:family="text">
      <style:text-properties style:font-name="Arial" style:font-name-complex="Arial"/>
    </style:style>
    <style:style style:name="T488_5" style:family="text">
      <style:text-properties style:font-name="Arial" style:font-name-complex="Arial"/>
    </style:style>
    <style:style style:name="T488_6" style:family="text">
      <style:text-properties style:font-name="Arial" style:font-name-complex="Arial"/>
    </style:style>
    <style:style style:name="T488_7" style:family="text">
      <style:text-properties style:font-name="Arial" style:font-name-complex="Arial"/>
    </style:style>
    <style:style style:name="P489" style:family="paragraph" style:parent-style-name="paragraph">
      <style:paragraph-properties/>
    </style:style>
    <style:style style:name="T489_1" style:family="text">
      <style:text-properties style:font-name="Arial" style:font-name-complex="Arial"/>
    </style:style>
    <style:style style:name="T489_2" style:family="text">
      <style:text-properties style:font-name="Arial" style:font-name-complex="Arial"/>
    </style:style>
    <style:style style:name="T489_3" style:family="text">
      <style:text-properties style:font-name="Arial" style:font-name-complex="Arial"/>
    </style:style>
    <style:style style:name="T489_4" style:family="text">
      <style:text-properties style:font-name="Arial" style:font-name-complex="Arial"/>
    </style:style>
    <style:style style:name="T489_5" style:family="text">
      <style:text-properties style:font-name="Arial" style:font-name-complex="Arial"/>
    </style:style>
    <style:style style:name="T489_6" style:family="text">
      <style:text-properties style:font-name="Arial" style:font-name-complex="Arial"/>
    </style:style>
    <style:style style:name="T489_7" style:family="text">
      <style:text-properties style:font-name="Arial" style:font-name-complex="Arial"/>
    </style:style>
    <style:style style:name="T489_8" style:family="text">
      <style:text-properties style:font-name="Arial" style:font-name-complex="Arial"/>
    </style:style>
    <style:style style:name="T489_9" style:family="text">
      <style:text-properties style:font-name="Arial" style:font-name-complex="Arial"/>
    </style:style>
    <style:style style:name="T489_10" style:family="text">
      <style:text-properties style:font-name="Arial" style:font-name-complex="Arial"/>
    </style:style>
    <style:style style:name="T489_11" style:family="text">
      <style:text-properties style:font-name="Arial" style:font-name-complex="Arial"/>
    </style:style>
    <style:style style:name="T489_12" style:family="text">
      <style:text-properties style:font-name="Arial" style:font-name-complex="Arial"/>
    </style:style>
    <style:style style:name="T489_13" style:family="text">
      <style:text-properties style:font-name="Arial" style:font-name-complex="Arial"/>
    </style:style>
    <style:style style:name="T489_14" style:family="text">
      <style:text-properties style:font-name="Arial" style:font-name-complex="Arial"/>
    </style:style>
    <style:style style:name="T489_15" style:family="text">
      <style:text-properties style:font-name="Arial" style:font-name-complex="Arial"/>
    </style:style>
    <style:style style:name="P490" style:family="paragraph" style:parent-style-name="paragraph">
      <style:paragraph-properties/>
    </style:style>
    <style:style style:name="T490_1" style:family="text">
      <style:text-properties style:font-name="Arial" style:font-name-complex="Arial"/>
    </style:style>
    <style:style style:name="T490_2" style:family="text">
      <style:text-properties style:font-name="Arial" style:font-name-complex="Arial"/>
    </style:style>
    <style:style style:name="T490_3" style:family="text">
      <style:text-properties style:font-name="Arial" style:font-name-complex="Arial"/>
    </style:style>
    <style:style style:name="T490_4" style:family="text">
      <style:text-properties style:font-name="Arial" style:font-name-complex="Arial"/>
    </style:style>
    <style:style style:name="T490_5" style:family="text">
      <style:text-properties style:font-name="Arial" style:font-name-complex="Arial"/>
    </style:style>
    <style:style style:name="T490_6" style:family="text">
      <style:text-properties style:font-name="Arial" style:font-name-complex="Arial"/>
    </style:style>
    <style:style style:name="T490_7" style:family="text">
      <style:text-properties style:font-name="Arial" style:font-name-complex="Arial"/>
    </style:style>
    <style:style style:name="P491" style:family="paragraph" style:parent-style-name="List_20_Paragraph">
      <style:text-properties style:font-name-complex="Arial"/>
    </style:style>
    <style:style style:name="T491_1" style:family="text">
      <style:text-properties style:font-name-complex="Arial"/>
    </style:style>
    <style:style style:name="T491_2" style:family="text">
      <style:text-properties style:font-name-complex="Arial"/>
    </style:style>
    <style:style style:name="T491_3" style:family="text">
      <style:text-properties style:font-name-complex="Arial"/>
    </style:style>
    <style:style style:name="T491_4" style:family="text">
      <style:text-properties style:font-name-complex="Arial"/>
    </style:style>
    <style:style style:name="T491_5" style:family="text">
      <style:text-properties style:font-name-complex="Arial"/>
    </style:style>
    <style:style style:name="T491_6" style:family="text">
      <style:text-properties style:font-name-complex="Arial"/>
    </style:style>
    <style:style style:name="T491_7" style:family="text">
      <style:text-properties style:font-name-complex="Arial"/>
    </style:style>
    <style:style style:name="T491_8" style:family="text">
      <style:text-properties style:font-name-complex="Arial"/>
    </style:style>
    <style:style style:name="T491_9" style:family="text">
      <style:text-properties style:font-name-complex="Arial"/>
    </style:style>
    <style:style style:name="T491_10" style:family="text">
      <style:text-properties style:font-name-complex="Arial"/>
    </style:style>
    <style:style style:name="T491_11" style:family="text">
      <style:text-properties style:font-name-complex="Arial"/>
    </style:style>
    <style:style style:name="T491_12" style:family="text">
      <style:text-properties style:font-name-complex="Arial"/>
    </style:style>
    <style:style style:name="T491_13" style:family="text">
      <style:text-properties style:font-name-complex="Arial"/>
    </style:style>
    <style:style style:name="T491_14" style:family="text">
      <style:text-properties style:font-name-complex="Arial"/>
    </style:style>
    <style:style style:name="T491_15" style:family="text">
      <style:text-properties style:font-name-complex="Arial"/>
    </style:style>
    <style:style style:name="T491_16" style:family="text">
      <style:text-properties style:font-name-complex="Arial"/>
    </style:style>
    <style:style style:name="T491_17" style:family="text">
      <style:text-properties style:font-name-complex="Arial"/>
    </style:style>
    <style:style style:name="T491_18" style:family="text">
      <style:text-properties style:font-name-complex="Arial"/>
    </style:style>
    <style:style style:name="P492" style:family="paragraph" style:parent-style-name="paragraph">
      <style:paragraph-properties/>
    </style:style>
    <style:style style:name="T492_1" style:family="text">
      <style:text-properties style:font-name="Arial" style:font-name-complex="Arial"/>
    </style:style>
    <style:style style:name="T492_2" style:family="text">
      <style:text-properties style:font-name="Arial" style:font-name-complex="Arial"/>
    </style:style>
    <style:style style:name="T492_3" style:family="text">
      <style:text-properties style:font-name="Arial" style:font-name-complex="Arial"/>
    </style:style>
    <style:style style:name="T492_4" style:family="text">
      <style:text-properties style:font-name="Arial" style:font-name-complex="Arial"/>
    </style:style>
    <style:style style:name="T492_5" style:family="text">
      <style:text-properties style:font-name="Arial" style:font-name-complex="Arial"/>
    </style:style>
    <style:style style:name="T492_6" style:family="text">
      <style:text-properties style:font-name="Arial" style:font-name-complex="Arial"/>
    </style:style>
    <style:style style:name="T492_7" style:family="text">
      <style:text-properties style:font-name="Arial" style:font-name-complex="Arial"/>
    </style:style>
    <style:style style:name="T492_8" style:family="text">
      <style:text-properties style:font-name="Arial" style:font-name-complex="Arial"/>
    </style:style>
    <style:style style:name="T492_9" style:family="text">
      <style:text-properties style:font-name="Arial" style:font-name-complex="Arial"/>
    </style:style>
    <style:style style:name="T492_10" style:family="text">
      <style:text-properties style:font-name="Arial" style:font-name-complex="Arial"/>
    </style:style>
    <style:style style:name="T492_11" style:family="text">
      <style:text-properties style:font-name="Arial" style:font-name-complex="Arial" fo:font-weight="bold" style:font-weight-asian="bold" style:font-weight-complex="bold"/>
    </style:style>
    <style:style style:name="T492_12" style:family="text">
      <style:text-properties style:font-name="Arial" style:font-name-complex="Arial"/>
    </style:style>
    <style:style style:name="P493" style:family="paragraph" style:parent-style-name="paragraph"/>
    <style:style style:name="T493_1" style:family="text">
      <style:text-properties style:font-name="Arial" style:font-name-complex="Arial" fo:font-weight="bold" style:font-weight-asian="bold" style:font-weight-complex="bold"/>
    </style:style>
    <style:style style:name="T493_2" style:family="text">
      <style:text-properties style:font-name="Arial" style:font-name-complex="Arial" fo:font-weight="bold" style:font-weight-asian="bold" style:font-weight-complex="bold"/>
    </style:style>
    <style:style style:name="P494" style:family="paragraph" style:parent-style-name="Normal"/>
    <style:style style:name="T494_1" style:family="text">
      <style:text-properties style:font-name-complex="Arial"/>
    </style:style>
    <style:style style:name="T494_2" style:family="text">
      <style:text-properties style:font-name-complex="Arial"/>
    </style:style>
    <style:style style:name="T494_3" style:family="text">
      <style:text-properties style:font-name-complex="Arial"/>
    </style:style>
    <style:style style:name="T494_4" style:family="text">
      <style:text-properties style:font-name-complex="Arial"/>
    </style:style>
    <style:style style:name="T494_5" style:family="text">
      <style:text-properties style:font-name-complex="Arial"/>
    </style:style>
    <style:style style:name="P495" style:family="paragraph" style:parent-style-name="Normal">
      <style:text-properties style:font-name-complex="Arial"/>
    </style:style>
    <style:style style:name="P496" style:family="paragraph" style:parent-style-name="Normal"/>
    <style:style style:name="T496_1" style:family="text">
      <style:text-properties style:font-name-complex="Arial"/>
    </style:style>
    <style:style style:name="T496_2" style:family="text">
      <style:text-properties style:font-name-complex="Arial"/>
    </style:style>
    <style:style style:name="T496_3" style:family="text">
      <style:text-properties style:font-name-complex="Arial"/>
    </style:style>
    <style:style style:name="T496_4" style:family="text">
      <style:text-properties style:font-name-complex="Arial"/>
    </style:style>
    <style:style style:name="T496_5" style:family="text">
      <style:text-properties style:font-name-complex="Arial"/>
    </style:style>
    <style:style style:name="T496_6" style:family="text">
      <style:text-properties style:font-name-complex="Arial"/>
    </style:style>
    <style:style style:name="T496_7" style:family="text">
      <style:text-properties style:font-name-complex="Arial"/>
    </style:style>
    <style:style style:name="T496_8" style:family="text">
      <style:text-properties style:font-name-complex="Arial"/>
    </style:style>
    <style:style style:name="T496_9" style:family="text">
      <style:text-properties style:font-name-complex="Arial"/>
    </style:style>
    <style:style style:name="T496_10" style:family="text">
      <style:text-properties style:font-name-complex="Arial"/>
    </style:style>
    <style:style style:name="T496_11" style:family="text">
      <style:text-properties style:font-name-complex="Arial"/>
    </style:style>
    <style:style style:name="T496_12" style:family="text">
      <style:text-properties style:font-name-complex="Arial"/>
    </style:style>
    <style:style style:name="T496_13" style:family="text">
      <style:text-properties style:font-name-complex="Arial"/>
    </style:style>
    <style:style style:name="T496_14" style:family="text">
      <style:text-properties style:font-name-complex="Arial"/>
    </style:style>
    <style:style style:name="T496_15" style:family="text">
      <style:text-properties style:font-name-complex="Arial"/>
    </style:style>
    <style:style style:name="P497" style:family="paragraph" style:parent-style-name="Normal">
      <style:text-properties style:font-name-complex="Arial"/>
    </style:style>
    <style:style style:name="P498" style:family="paragraph" style:parent-style-name="Normal"/>
    <style:style style:name="T498_1" style:family="text" style:parent-style-name="normaltextrun">
      <style:text-properties fo:language-asian="en" fo:country-asian="GB"/>
    </style:style>
    <style:style style:name="T498_2" style:family="text" style:parent-style-name="normaltextrun">
      <style:text-properties fo:language-asian="en" fo:country-asian="GB"/>
    </style:style>
    <style:style style:name="T498_3" style:family="text" style:parent-style-name="normaltextrun">
      <style:text-properties fo:language-asian="en" fo:country-asian="GB"/>
    </style:style>
    <style:style style:name="T498_4" style:family="text" style:parent-style-name="normaltextrun">
      <style:text-properties fo:language-asian="en" fo:country-asian="GB"/>
    </style:style>
    <style:style style:name="T498_5" style:family="text" style:parent-style-name="normaltextrun">
      <style:text-properties fo:language-asian="en" fo:country-asian="GB"/>
    </style:style>
    <style:style style:name="T498_6" style:family="text" style:parent-style-name="normaltextrun">
      <style:text-properties fo:language-asian="en" fo:country-asian="GB"/>
    </style:style>
    <style:style style:name="T498_7" style:family="text" style:parent-style-name="normaltextrun">
      <style:text-properties fo:language-asian="en" fo:country-asian="GB"/>
    </style:style>
    <style:style style:name="T498_8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9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0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1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2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3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4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5" style:family="text" style:parent-style-name="normaltextrun">
      <style:text-properties fo:font-style="italic" style:font-style-asian="italic" style:font-style-complex="italic" fo:language-asian="en" fo:country-asian="GB"/>
    </style:style>
    <style:style style:name="T498_16" style:family="text">
      <style:text-properties style:font-name-complex="Arial"/>
    </style:style>
    <style:style style:name="T498_17" style:family="text"/>
    <style:style style:name="T498_18" style:family="text">
      <style:text-properties style:font-name-complex="Arial"/>
    </style:style>
    <style:style style:name="T498_19" style:family="text">
      <style:text-properties style:font-name-complex="Arial"/>
    </style:style>
    <style:style style:name="T498_20" style:family="text">
      <style:text-properties style:font-name-complex="Arial"/>
    </style:style>
    <style:style style:name="P499" style:family="paragraph" style:parent-style-name="Normal">
      <style:text-properties style:font-name-complex="Arial"/>
    </style:style>
    <style:style style:name="P500" style:family="paragraph" style:parent-style-name="Normal"/>
    <style:style style:name="T500_1" style:family="text">
      <style:text-properties style:font-name-complex="Arial"/>
    </style:style>
    <style:style style:name="T500_2" style:family="text">
      <style:text-properties style:font-name-complex="Arial"/>
    </style:style>
    <style:style style:name="T500_3" style:family="text" style:parent-style-name="normaltextrun">
      <style:text-properties fo:language-asian="en" fo:country-asian="GB"/>
    </style:style>
    <style:style style:name="T500_4" style:family="text" style:parent-style-name="normaltextrun">
      <style:text-properties fo:language-asian="en" fo:country-asian="GB"/>
    </style:style>
    <style:style style:name="T500_5" style:family="text" style:parent-style-name="normaltextrun">
      <style:text-properties fo:language-asian="en" fo:country-asian="GB"/>
    </style:style>
    <style:style style:name="T500_6" style:family="text" style:parent-style-name="normaltextrun">
      <style:text-properties fo:language-asian="en" fo:country-asian="GB"/>
    </style:style>
    <style:style style:name="T500_7" style:family="text" style:parent-style-name="normaltextrun">
      <style:text-properties fo:language-asian="en" fo:country-asian="GB"/>
    </style:style>
    <style:style style:name="T500_8" style:family="text" style:parent-style-name="normaltextrun">
      <style:text-properties fo:language-asian="en" fo:country-asian="GB"/>
    </style:style>
    <style:style style:name="T500_9" style:family="text" style:parent-style-name="normaltextrun">
      <style:text-properties fo:language-asian="en" fo:country-asian="GB"/>
    </style:style>
    <style:style style:name="T500_10" style:family="text" style:parent-style-name="normaltextrun">
      <style:text-properties fo:language-asian="en" fo:country-asian="GB"/>
    </style:style>
    <style:style style:name="T500_11" style:family="text" style:parent-style-name="normaltextrun">
      <style:text-properties fo:language-asian="en" fo:country-asian="GB"/>
    </style:style>
    <style:style style:name="T500_12" style:family="text" style:parent-style-name="normaltextrun">
      <style:text-properties fo:language-asian="en" fo:country-asian="GB"/>
    </style:style>
    <style:style style:name="T500_13" style:family="text" style:parent-style-name="normaltextrun">
      <style:text-properties fo:language-asian="en" fo:country-asian="GB"/>
    </style:style>
    <style:style style:name="T500_14" style:family="text" style:parent-style-name="normaltextrun">
      <style:text-properties fo:language-asian="en" fo:country-asian="GB"/>
    </style:style>
    <style:style style:name="T500_15" style:family="text" style:parent-style-name="normaltextrun">
      <style:text-properties fo:language-asian="en" fo:country-asian="GB"/>
    </style:style>
    <style:style style:name="T500_16" style:family="text" style:parent-style-name="normaltextrun">
      <style:text-properties fo:language-asian="en" fo:country-asian="GB"/>
    </style:style>
    <style:style style:name="T500_17" style:family="text" style:parent-style-name="normaltextrun">
      <style:text-properties fo:language-asian="en" fo:country-asian="GB"/>
    </style:style>
    <style:style style:name="T500_18" style:family="text" style:parent-style-name="normaltextrun">
      <style:text-properties fo:language-asian="en" fo:country-asian="GB"/>
    </style:style>
    <style:style style:name="T500_19" style:family="text" style:parent-style-name="normaltextrun">
      <style:text-properties fo:language-asian="en" fo:country-asian="GB"/>
    </style:style>
    <style:style style:name="T500_20" style:family="text" style:parent-style-name="normaltextrun">
      <style:text-properties fo:language-asian="en" fo:country-asian="GB"/>
    </style:style>
    <style:style style:name="P501" style:family="paragraph" style:parent-style-name="List_20_Paragraph">
      <style:text-properties style:font-name-complex="Arial"/>
    </style:style>
    <style:style style:name="T501_1" style:family="text">
      <style:text-properties style:font-name-complex="Arial"/>
    </style:style>
    <style:style style:name="T501_2" style:family="text">
      <style:text-properties style:font-name-complex="Arial"/>
    </style:style>
    <style:style style:name="T501_3" style:family="text">
      <style:text-properties style:font-name-complex="Arial"/>
    </style:style>
    <style:style style:name="T501_4" style:family="text">
      <style:text-properties style:font-name-complex="Arial"/>
    </style:style>
    <style:style style:name="T501_5" style:family="text">
      <style:text-properties style:font-name-complex="Arial"/>
    </style:style>
    <style:style style:name="T501_6" style:family="text">
      <style:text-properties style:font-name-complex="Arial"/>
    </style:style>
    <style:style style:name="T501_7" style:family="text">
      <style:text-properties style:font-name-complex="Arial"/>
    </style:style>
    <style:style style:name="T501_8" style:family="text">
      <style:text-properties style:font-name-complex="Arial"/>
    </style:style>
    <style:style style:name="T501_9" style:family="text">
      <style:text-properties style:font-name-complex="Arial"/>
    </style:style>
    <style:style style:name="P502" style:family="paragraph" style:parent-style-name="List_20_Paragraph">
      <style:text-properties style:font-name-complex="Arial"/>
    </style:style>
    <style:style style:name="T502_1" style:family="text">
      <style:text-properties style:font-name-complex="Arial"/>
    </style:style>
    <style:style style:name="T502_2" style:family="text">
      <style:text-properties style:font-name-complex="Arial"/>
    </style:style>
    <style:style style:name="T502_3" style:family="text">
      <style:text-properties style:font-name-complex="Arial"/>
    </style:style>
    <style:style style:name="T502_4" style:family="text">
      <style:text-properties style:font-name-complex="Arial"/>
    </style:style>
    <style:style style:name="T502_5" style:family="text">
      <style:text-properties style:text-position="super 58%" style:font-name-complex="Arial"/>
    </style:style>
    <style:style style:name="T502_6" style:family="text">
      <style:text-properties style:font-name-complex="Arial"/>
    </style:style>
    <style:style style:name="T502_7" style:family="text">
      <style:text-properties style:font-name-complex="Arial"/>
    </style:style>
    <style:style style:name="T502_8" style:family="text">
      <style:text-properties style:font-name-complex="Arial"/>
    </style:style>
    <style:style style:name="T502_9" style:family="text">
      <style:text-properties style:font-name-complex="Arial"/>
    </style:style>
    <style:style style:name="T502_10" style:family="text">
      <style:text-properties style:font-name-complex="Arial"/>
    </style:style>
    <style:style style:name="T502_11" style:family="text">
      <style:text-properties style:font-name-complex="Arial"/>
    </style:style>
    <style:style style:name="T502_12" style:family="text">
      <style:text-properties style:font-name-complex="Arial"/>
    </style:style>
    <style:style style:name="T502_13" style:family="text">
      <style:text-properties style:font-name-complex="Arial"/>
    </style:style>
    <style:style style:name="T502_14" style:family="text">
      <style:text-properties style:font-name-complex="Arial"/>
    </style:style>
    <style:style style:name="T502_15" style:family="text">
      <style:text-properties style:font-name-complex="Arial"/>
    </style:style>
    <style:style style:name="T502_16" style:family="text">
      <style:text-properties style:font-name-complex="Arial"/>
    </style:style>
    <style:style style:name="T502_17" style:family="text">
      <style:text-properties style:font-name-complex="Arial"/>
    </style:style>
    <style:style style:name="T502_18" style:family="text">
      <style:text-properties style:font-name-complex="Arial"/>
    </style:style>
    <style:style style:name="T502_19" style:family="text">
      <style:text-properties style:font-name-complex="Arial"/>
    </style:style>
    <style:style style:name="T502_20" style:family="text">
      <style:text-properties style:font-name-complex="Arial"/>
    </style:style>
    <style:style style:name="T502_21" style:family="text">
      <style:text-properties style:font-name-complex="Arial"/>
    </style:style>
    <style:style style:name="T502_22" style:family="text">
      <style:text-properties style:font-name-complex="Arial"/>
    </style:style>
    <style:style style:name="T502_23" style:family="text">
      <style:text-properties style:font-name-complex="Arial"/>
    </style:style>
    <style:style style:name="P503" style:family="paragraph" style:parent-style-name="List_20_Paragraph">
      <style:text-properties style:font-name-complex="Arial"/>
    </style:style>
    <style:style style:name="T503_1" style:family="text">
      <style:text-properties style:font-name-complex="Arial"/>
    </style:style>
    <style:style style:name="T503_2" style:family="text">
      <style:text-properties style:font-name-complex="Arial"/>
    </style:style>
    <style:style style:name="T503_3" style:family="text">
      <style:text-properties style:font-name-complex="Arial"/>
    </style:style>
    <style:style style:name="T503_4" style:family="text">
      <style:text-properties style:font-name-complex="Arial"/>
    </style:style>
    <style:style style:name="T503_5" style:family="text">
      <style:text-properties style:font-name-complex="Arial"/>
    </style:style>
    <style:style style:name="T503_6" style:family="text">
      <style:text-properties style:font-name-complex="Arial"/>
    </style:style>
    <style:style style:name="T503_7" style:family="text">
      <style:text-properties style:font-name-complex="Arial"/>
    </style:style>
    <style:style style:name="T503_8" style:family="text">
      <style:text-properties style:font-name-complex="Arial"/>
    </style:style>
    <style:style style:name="T503_9" style:family="text">
      <style:text-properties style:font-name-complex="Arial"/>
    </style:style>
    <style:style style:name="T503_10" style:family="text">
      <style:text-properties style:font-name-complex="Arial"/>
    </style:style>
    <style:style style:name="T503_11" style:family="text">
      <style:text-properties style:font-name-complex="Arial"/>
    </style:style>
    <style:style style:name="T503_12" style:family="text">
      <style:text-properties style:font-name-complex="Arial"/>
    </style:style>
    <style:style style:name="T503_13" style:family="text">
      <style:text-properties style:font-name-complex="Arial"/>
    </style:style>
    <style:style style:name="T503_14" style:family="text">
      <style:text-properties style:font-name-complex="Arial"/>
    </style:style>
    <style:style style:name="T503_15" style:family="text">
      <style:text-properties style:font-name-complex="Arial"/>
    </style:style>
    <style:style style:name="T503_16" style:family="text">
      <style:text-properties style:font-name-complex="Arial"/>
    </style:style>
    <style:style style:name="T503_17" style:family="text">
      <style:text-properties style:font-name-complex="Arial"/>
    </style:style>
    <style:style style:name="T503_18" style:family="text">
      <style:text-properties style:font-name-complex="Arial"/>
    </style:style>
    <style:style style:name="T503_19" style:family="text">
      <style:text-properties style:font-name-complex="Arial"/>
    </style:style>
    <style:style style:name="T503_20" style:family="text">
      <style:text-properties style:font-name-complex="Arial"/>
    </style:style>
    <style:style style:name="T503_21" style:family="text">
      <style:text-properties style:font-name-complex="Arial"/>
    </style:style>
    <style:style style:name="T503_22" style:family="text">
      <style:text-properties style:font-name-complex="Arial"/>
    </style:style>
    <style:style style:name="T503_23" style:family="text">
      <style:text-properties style:font-name-complex="Arial"/>
    </style:style>
    <style:style style:name="T503_24" style:family="text">
      <style:text-properties style:font-name-complex="Arial"/>
    </style:style>
    <style:style style:name="P504" style:family="paragraph" style:parent-style-name="Normal">
      <style:text-properties style:font-name-complex="Arial"/>
    </style:style>
    <style:style style:name="P505" style:family="paragraph" style:parent-style-name="Normal"/>
    <style:style style:name="T505_1" style:family="text">
      <style:text-properties style:font-name-complex="Arial"/>
    </style:style>
    <style:style style:name="T505_2" style:family="text">
      <style:text-properties style:font-name-complex="Arial"/>
    </style:style>
    <style:style style:name="T505_3" style:family="text">
      <style:text-properties style:font-name-complex="Arial"/>
    </style:style>
    <style:style style:name="T505_4" style:family="text">
      <style:text-properties style:font-name-complex="Arial"/>
    </style:style>
    <style:style style:name="T505_5" style:family="text">
      <style:text-properties style:font-name-complex="Arial"/>
    </style:style>
    <style:style style:name="T505_6" style:family="text">
      <style:text-properties style:font-name-complex="Arial"/>
    </style:style>
    <style:style style:name="T505_7" style:family="text">
      <style:text-properties style:font-name-complex="Arial"/>
    </style:style>
    <style:style style:name="T505_8" style:family="text">
      <style:text-properties style:font-name-complex="Arial"/>
    </style:style>
    <style:style style:name="T505_9" style:family="text">
      <style:text-properties style:font-name-complex="Arial"/>
    </style:style>
    <style:style style:name="T505_10" style:family="text">
      <style:text-properties style:font-name-complex="Arial"/>
    </style:style>
    <style:style style:name="P506" style:family="paragraph" style:parent-style-name="Normal">
      <style:text-properties style:font-name-complex="Arial"/>
    </style:style>
    <style:style style:name="P507" style:family="paragraph" style:parent-style-name="Normal"/>
    <style:style style:name="T507_1" style:family="text">
      <style:text-properties style:font-name-complex="Arial" fo:font-weight="bold" style:font-weight-asian="bold" style:font-weight-complex="bold"/>
    </style:style>
    <style:style style:name="T507_2" style:family="text">
      <style:text-properties style:font-name-complex="Arial" fo:font-weight="bold" style:font-weight-asian="bold" style:font-weight-complex="bold"/>
    </style:style>
    <style:style style:name="P508" style:family="paragraph" style:parent-style-name="Normal">
      <style:text-properties style:font-name-complex="Arial" fo:font-weight="bold" style:font-weight-asian="bold" style:font-weight-complex="bold"/>
    </style:style>
    <style:style style:name="P509" style:family="paragraph" style:parent-style-name="Normal"/>
    <style:style style:name="T509_1" style:family="text">
      <style:text-properties style:font-name-complex="Arial"/>
    </style:style>
    <style:style style:name="T509_2" style:family="text">
      <style:text-properties style:font-name-complex="Arial"/>
    </style:style>
    <style:style style:name="T509_3" style:family="text">
      <style:text-properties style:font-name-complex="Arial"/>
    </style:style>
    <style:style style:name="T509_4" style:family="text">
      <style:text-properties style:font-name-complex="Arial"/>
    </style:style>
    <style:style style:name="P510" style:family="paragraph" style:parent-style-name="Normal">
      <style:text-properties style:font-name-complex="Arial"/>
    </style:style>
    <style:style style:name="P511" style:family="paragraph" style:parent-style-name="Normal"/>
    <style:style style:name="T511_1" style:family="text"/>
    <style:style style:name="T511_2" style:family="text"/>
    <style:style style:name="T511_3" style:family="text"/>
    <style:style style:name="T511_4" style:family="text">
      <style:text-properties style:font-name-complex="Arial"/>
    </style:style>
    <style:style style:name="T511_5" style:family="text"/>
    <style:style style:name="T511_6" style:family="text"/>
    <style:style style:name="T511_7" style:family="text"/>
    <style:style style:name="P512" style:family="paragraph" style:parent-style-name="List_20_Paragraph"/>
    <style:style style:name="T512_1" style:family="text"/>
    <style:style style:name="P513" style:family="paragraph" style:parent-style-name="List_20_Paragraph"/>
    <style:style style:name="T513_1" style:family="text"/>
    <style:style style:name="P514" style:family="paragraph" style:parent-style-name="List_20_Paragraph"/>
    <style:style style:name="T514_1" style:family="text"/>
    <style:style style:name="P515" style:family="paragraph" style:parent-style-name="Normal">
      <style:text-properties style:font-name-complex="Arial"/>
    </style:style>
    <style:style style:name="P516" style:family="paragraph" style:parent-style-name="Normal"/>
    <style:style style:name="T516_1" style:family="text"/>
    <style:style style:name="P517" style:family="paragraph" style:parent-style-name="List_20_Paragraph"/>
    <style:style style:name="T517_1" style:family="text"/>
    <style:style style:name="P518" style:family="paragraph" style:parent-style-name="List_20_Paragraph"/>
    <style:style style:name="T518_1" style:family="text"/>
    <style:style style:name="P519" style:family="paragraph" style:parent-style-name="List_20_Paragraph"/>
    <style:style style:name="T519_1" style:family="text"/>
    <style:style style:name="P520" style:family="paragraph" style:parent-style-name="List_20_Paragraph"/>
    <style:style style:name="T520_1" style:family="text"/>
    <style:style style:name="P521" style:family="paragraph" style:parent-style-name="paragraph">
      <style:paragraph-properties/>
    </style:style>
    <style:style style:name="T521_1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T521_2" style:family="text" style:parent-style-name="normaltextrun">
      <style:text-properties style:font-name="Arial" style:font-name-complex="Arial" fo:font-weight="bold" style:font-weight-asian="bold" style:font-weight-complex="bold"/>
    </style:style>
    <style:style style:name="P522" style:family="paragraph" style:parent-style-name="paragraph">
      <style:paragraph-properties/>
    </style:style>
    <style:style style:name="T522_1" style:family="text">
      <style:text-properties style:font-name="Arial" style:font-name-complex="Arial"/>
    </style:style>
    <style:style style:name="T522_2" style:family="text">
      <style:text-properties style:font-name="Arial" style:font-name-complex="Arial"/>
    </style:style>
    <style:style style:name="T522_3" style:family="text">
      <style:text-properties style:font-name="Arial" style:font-name-complex="Arial"/>
    </style:style>
    <style:style style:name="T522_4" style:family="text">
      <style:text-properties style:font-name="Arial" style:font-name-complex="Arial"/>
    </style:style>
    <style:style style:name="T522_5" style:family="text">
      <style:text-properties style:font-name="Arial" style:font-name-complex="Arial"/>
    </style:style>
    <style:style style:name="T522_6" style:family="text">
      <style:text-properties style:font-name="Arial" style:font-name-complex="Arial"/>
    </style:style>
    <style:style style:name="T522_7" style:family="text">
      <style:text-properties style:font-name="Arial" style:font-name-complex="Arial"/>
    </style:style>
    <style:style style:name="P523" style:family="paragraph" style:parent-style-name="paragraph">
      <style:paragraph-properties/>
    </style:style>
    <style:style style:name="T523_1" style:family="text">
      <style:text-properties style:font-name="Arial" style:font-name-complex="Arial"/>
    </style:style>
    <style:style style:name="T523_2" style:family="text">
      <style:text-properties style:font-name="Arial" style:font-name-complex="Arial"/>
    </style:style>
    <style:style style:name="T523_3" style:family="text">
      <style:text-properties style:font-name="Arial" style:font-name-complex="Arial"/>
    </style:style>
    <style:style style:name="P524" style:family="paragraph" style:parent-style-name="Normal"/>
    <style:style style:name="T524_1" style:family="text"/>
    <style:style style:name="P525" style:family="paragraph" style:parent-style-name="Normal">
      <style:paragraph-properties fo:text-align="justify"/>
      <style:text-properties style:font-name-complex="Arial"/>
    </style:style>
    <style:style style:name="P526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6_1" style:family="text">
      <style:text-properties style:font-name-complex="Arial" fo:font-weight="bold" style:font-weight-asian="bold" style:font-weight-complex="bold"/>
    </style:style>
    <style:style style:name="P527" style:family="paragraph" style:parent-style-name="Normal"/>
    <style:style style:name="P528" style:family="paragraph" style:parent-style-name="Normal"/>
    <style:style style:name="T528_1" style:family="text"/>
    <style:style style:name="T528_2" style:family="text">
      <style:text-properties fo:font-weight="bold" style:font-weight-asian="bold" style:font-weight-complex="bold"/>
    </style:style>
    <style:style style:name="T528_3" style:family="text"/>
    <style:style style:name="T528_4" style:family="text"/>
    <style:style style:name="T528_5" style:family="text"/>
    <style:style style:name="T528_6" style:family="text"/>
    <style:style style:name="P529" style:family="paragraph" style:parent-style-name="Normal"/>
    <style:style style:name="P530" style:family="paragraph" style:parent-style-name="Normal"/>
    <style:style style:name="T530_1" style:family="text"/>
    <style:style style:name="P531" style:family="paragraph" style:parent-style-name="Normal"/>
    <style:style style:name="P532" style:family="paragraph" style:parent-style-name="Heading_20_3"/>
    <style:style style:name="T532_1" style:family="text">
      <style:text-properties fo:color="#000000" style:font-name="Arial" style:font-name-asian="Times New Roman" style:font-name-complex="Times New Roman" fo:font-weight="bold" style:font-weight-asian="bold" style:font-weight-complex="bold"/>
    </style:style>
    <style:style style:name="P533" style:family="paragraph" style:parent-style-name="Normal"/>
    <style:style style:name="P534" style:family="paragraph" style:parent-style-name="Normal"/>
    <style:style style:name="T534_1" style:family="text">
      <style:text-properties fo:font-weight="bold" style:font-weight-asian="bold" style:font-weight-complex="bold"/>
    </style:style>
    <style:style style:name="T534_2" style:family="text"/>
    <style:style style:name="T534_3" style:family="text"/>
    <style:style style:name="P535" style:family="paragraph" style:parent-style-name="Normal"/>
    <style:style style:name="T535_1" style:family="text"/>
    <style:style style:name="P536" style:family="paragraph" style:parent-style-name="List_20_Paragraph"/>
    <style:style style:name="T536_1" style:family="text"/>
    <style:style style:name="P537" style:family="paragraph" style:parent-style-name="List_20_Paragraph"/>
    <style:style style:name="T537_1" style:family="text"/>
    <style:style style:name="P538" style:family="paragraph" style:parent-style-name="List_20_Paragraph"/>
    <style:style style:name="T538_1" style:family="text"/>
    <style:style style:name="P539" style:family="paragraph" style:parent-style-name="List_20_Paragraph"/>
    <style:style style:name="P540" style:family="paragraph" style:parent-style-name="Normal"/>
    <style:style style:name="T540_1" style:family="text">
      <style:text-properties fo:font-weight="bold" style:font-weight-asian="bold" style:font-weight-complex="bold"/>
    </style:style>
    <style:style style:name="T540_2" style:family="text"/>
    <style:style style:name="T540_3" style:family="text"/>
    <style:style style:name="T540_4" style:family="text"/>
    <style:style style:name="T540_5" style:family="text"/>
    <style:style style:name="T540_6" style:family="text"/>
    <style:style style:name="T540_7" style:family="text"/>
    <style:style style:name="T540_8" style:family="text"/>
    <style:style style:name="T540_9" style:family="text"/>
    <style:style style:name="P541" style:family="paragraph" style:parent-style-name="Normal"/>
    <style:style style:name="T541_1" style:family="text"/>
    <style:style style:name="P542" style:family="paragraph" style:parent-style-name="List_20_Paragraph"/>
    <style:style style:name="T542_1" style:family="text"/>
    <style:style style:name="P543" style:family="paragraph" style:parent-style-name="List_20_Paragraph"/>
    <style:style style:name="T543_1" style:family="text"/>
    <style:style style:name="P544" style:family="paragraph" style:parent-style-name="List_20_Paragraph"/>
    <style:style style:name="P545" style:family="paragraph" style:parent-style-name="Normal"/>
    <style:style style:name="T545_1" style:family="text">
      <style:text-properties fo:font-weight="bold" style:font-weight-asian="bold" style:font-weight-complex="bold"/>
    </style:style>
    <style:style style:name="T545_2" style:family="text"/>
    <style:style style:name="T545_3" style:family="text"/>
    <style:style style:name="P546" style:family="paragraph" style:parent-style-name="Normal"/>
    <style:style style:name="T546_1" style:family="text"/>
    <style:style style:name="P547" style:family="paragraph" style:parent-style-name="List_20_Paragraph"/>
    <style:style style:name="T547_1" style:family="text"/>
    <style:style style:name="T547_2" style:family="text"/>
    <style:style style:name="T547_3" style:family="text"/>
    <style:style style:name="P548" style:family="paragraph" style:parent-style-name="List_20_Paragraph"/>
    <style:style style:name="T548_1" style:family="text"/>
    <style:style style:name="P549" style:family="paragraph" style:parent-style-name="List_20_Paragraph"/>
    <style:style style:name="T549_1" style:family="text"/>
    <style:style style:name="T549_2" style:family="text"/>
    <style:style style:name="T549_3" style:family="text"/>
    <style:style style:name="T549_4" style:family="text"/>
    <style:style style:name="T549_5" style:family="text"/>
    <style:style style:name="P550" style:family="paragraph" style:parent-style-name="List_20_Paragraph"/>
    <style:style style:name="T550_1" style:family="text"/>
    <style:style style:name="P551" style:family="paragraph" style:parent-style-name="List_20_Paragraph"/>
    <style:style style:name="P552" style:family="paragraph" style:parent-style-name="Normal"/>
    <style:style style:name="T552_1" style:family="text">
      <style:text-properties fo:font-weight="bold" style:font-weight-asian="bold" style:font-weight-complex="bold"/>
    </style:style>
    <style:style style:name="T552_2" style:family="text"/>
    <style:style style:name="T552_3" style:family="text"/>
    <style:style style:name="P553" style:family="paragraph" style:parent-style-name="Normal"/>
    <style:style style:name="T553_1" style:family="text"/>
    <style:style style:name="P554" style:family="paragraph" style:parent-style-name="List_20_Paragraph"/>
    <style:style style:name="T554_1" style:family="text"/>
    <style:style style:name="P555" style:family="paragraph" style:parent-style-name="List_20_Paragraph"/>
    <style:style style:name="T555_1" style:family="text"/>
    <style:style style:name="P556" style:family="paragraph" style:parent-style-name="List_20_Paragraph"/>
    <style:style style:name="T556_1" style:family="text"/>
    <style:style style:name="P557" style:family="paragraph" style:parent-style-name="List_20_Paragraph"/>
    <style:style style:name="P558" style:family="paragraph" style:parent-style-name="Normal"/>
    <style:style style:name="T558_1" style:family="text">
      <style:text-properties fo:font-weight="bold" style:font-weight-asian="bold" style:font-weight-complex="bold"/>
    </style:style>
    <style:style style:name="T558_2" style:family="text"/>
    <style:style style:name="T558_3" style:family="text"/>
    <style:style style:name="P559" style:family="paragraph" style:parent-style-name="Normal"/>
    <style:style style:name="T559_1" style:family="text"/>
    <style:style style:name="P560" style:family="paragraph" style:parent-style-name="List_20_Paragraph"/>
    <style:style style:name="T560_1" style:family="text"/>
    <style:style style:name="P561" style:family="paragraph" style:parent-style-name="List_20_Paragraph"/>
    <style:style style:name="T561_1" style:family="text"/>
    <style:style style:name="P562" style:family="paragraph" style:parent-style-name="List_20_Paragraph"/>
    <style:style style:name="P563" style:family="paragraph" style:parent-style-name="Normal"/>
    <style:style style:name="T563_1" style:family="text">
      <style:text-properties fo:font-weight="bold" style:font-weight-asian="bold" style:font-weight-complex="bold"/>
    </style:style>
    <style:style style:name="T563_2" style:family="text"/>
    <style:style style:name="T563_3" style:family="text"/>
    <style:style style:name="T563_4" style:family="text"/>
    <style:style style:name="P564" style:family="paragraph" style:parent-style-name="Normal"/>
    <style:style style:name="T564_1" style:family="text"/>
    <style:style style:name="P565" style:family="paragraph" style:parent-style-name="List_20_Paragraph"/>
    <style:style style:name="T565_1" style:family="text"/>
    <style:style style:name="P566" style:family="paragraph" style:parent-style-name="List_20_Paragraph"/>
    <style:style style:name="T566_1" style:family="text"/>
    <style:style style:name="P567" style:family="paragraph" style:parent-style-name="List_20_Paragraph"/>
    <style:style style:name="T567_1" style:family="text"/>
    <style:style style:name="P568" style:family="paragraph" style:parent-style-name="List_20_Paragraph"/>
    <style:style style:name="P569" style:family="paragraph" style:parent-style-name="Normal"/>
    <style:style style:name="T569_1" style:family="text">
      <style:text-properties fo:font-weight="bold" style:font-weight-asian="bold" style:font-weight-complex="bold"/>
    </style:style>
    <style:style style:name="T569_2" style:family="text"/>
    <style:style style:name="T569_3" style:family="text"/>
    <style:style style:name="P570" style:family="paragraph" style:parent-style-name="Normal"/>
    <style:style style:name="T570_1" style:family="text"/>
    <style:style style:name="P571" style:family="paragraph" style:parent-style-name="List_20_Paragraph"/>
    <style:style style:name="T571_1" style:family="text"/>
    <style:style style:name="P572" style:family="paragraph" style:parent-style-name="List_20_Paragraph"/>
    <style:style style:name="T572_1" style:family="text"/>
    <style:style style:name="P573" style:family="paragraph" style:parent-style-name="List_20_Paragraph"/>
    <style:style style:name="P574" style:family="paragraph" style:parent-style-name="Normal"/>
    <style:style style:name="T574_1" style:family="text"/>
    <style:style style:name="P575" style:family="paragraph" style:parent-style-name="Normal">
      <style:text-properties style:font-name-complex="Arial" fo:font-weight="bold" style:font-weight-asian="bold" style:font-weight-complex="bold"/>
    </style:style>
    <style:style style:name="P576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6_1" style:family="text">
      <style:text-properties style:font-name-complex="Arial" fo:font-weight="bold" style:font-weight-asian="bold" style:font-weight-complex="bold"/>
    </style:style>
    <style:style style:name="T576_2" style:family="text">
      <style:text-properties style:font-name-complex="Arial" fo:font-weight="bold" style:font-weight-asian="bold" style:font-weight-complex="bold"/>
    </style:style>
    <style:style style:name="T576_3" style:family="text">
      <style:text-properties style:font-name-complex="Arial" fo:font-weight="bold" style:font-weight-asian="bold" style:font-weight-complex="bold"/>
    </style:style>
    <style:style style:name="P577" style:family="paragraph" style:parent-style-name="Normal">
      <style:text-properties fo:font-weight="bold" style:font-weight-asian="bold" style:font-weight-complex="bold"/>
    </style:style>
    <style:style style:name="P578" style:family="paragraph" style:parent-style-name="Normal"/>
    <style:style style:name="T578_1" style:family="text">
      <style:text-properties fo:font-weight="bold" style:font-weight-asian="bold" style:font-weight-complex="bold"/>
    </style:style>
    <style:style style:name="T578_2" style:family="text"/>
    <style:style style:name="T578_3" style:family="text"/>
    <style:style style:name="T578_4" style:family="text"/>
    <style:style style:name="T578_5" style:family="text"/>
    <style:style style:name="T578_6" style:family="text"/>
    <style:style style:name="P579" style:family="paragraph" style:parent-style-name="Normal"/>
    <style:style style:name="T579_1" style:family="text"/>
    <style:style style:name="T579_2" style:family="text"/>
    <style:style style:name="P580" style:family="paragraph" style:parent-style-name="Normal"/>
    <style:style style:name="P581" style:family="paragraph" style:parent-style-name="Normal"/>
    <style:style style:name="T581_1" style:family="text">
      <style:text-properties fo:font-weight="bold" style:font-weight-asian="bold" style:font-weight-complex="bold"/>
    </style:style>
    <style:style style:name="P582" style:family="paragraph" style:parent-style-name="Normal">
      <style:text-properties fo:font-weight="bold" style:font-weight-asian="bold" style:font-weight-complex="bold"/>
    </style:style>
    <style:style style:name="P583" style:family="paragraph" style:parent-style-name="Normal"/>
    <style:style style:name="T583_1" style:family="text">
      <style:text-properties fo:font-weight="bold" style:font-weight-asian="bold" style:font-weight-complex="bold"/>
    </style:style>
    <style:style style:name="T583_2" style:family="text">
      <style:text-properties fo:font-weight="bold" style:font-weight-asian="bold" style:font-weight-complex="bold"/>
    </style:style>
    <style:style style:name="T583_3" style:family="text">
      <style:text-properties fo:font-weight="bold" style:font-weight-asian="bold" style:font-weight-complex="bold"/>
    </style:style>
    <style:style style:name="T583_4" style:family="text"/>
    <style:style style:name="T583_5" style:family="text"/>
    <style:style style:name="T583_6" style:family="text"/>
    <style:style style:name="P584" style:family="paragraph" style:parent-style-name="Normal">
      <style:text-properties fo:font-weight="bold" style:font-weight-asian="bold" style:font-weight-complex="bold"/>
    </style:style>
    <style:style style:name="P585" style:family="paragraph" style:parent-style-name="Normal"/>
    <style:style style:name="T585_1" style:family="text">
      <style:text-properties fo:font-weight="bold" style:font-weight-asian="bold" style:font-weight-complex="bold"/>
    </style:style>
    <style:style style:name="T585_2" style:family="text">
      <style:text-properties fo:font-weight="bold" style:font-weight-asian="bold" style:font-weight-complex="bold"/>
    </style:style>
    <style:style style:name="T585_3" style:family="text">
      <style:text-properties fo:font-weight="bold" style:font-weight-asian="bold" style:font-weight-complex="bold"/>
    </style:style>
    <style:style style:name="T585_4" style:family="text"/>
    <style:style style:name="T585_5" style:family="text"/>
    <style:style style:name="T585_6" style:family="text"/>
    <style:style style:name="T585_7" style:family="text"/>
    <style:style style:name="T585_8" style:family="text"/>
    <style:style style:name="T585_9" style:family="text"/>
    <style:style style:name="T585_10" style:family="text"/>
    <style:style style:name="T585_11" style:family="text"/>
    <style:style style:name="P586" style:family="paragraph" style:parent-style-name="Normal">
      <style:text-properties style:letter-kerning="true"/>
    </style:style>
    <style:style style:name="P587" style:family="paragraph" style:parent-style-name="Normal"/>
    <style:style style:name="T587_1" style:family="text">
      <style:text-properties fo:font-weight="bold" style:font-weight-asian="bold" style:font-weight-complex="bold"/>
    </style:style>
    <style:style style:name="T587_2" style:family="text">
      <style:text-properties fo:font-weight="bold" style:font-weight-asian="bold" style:font-weight-complex="bold"/>
    </style:style>
    <style:style style:name="T587_3" style:family="text">
      <style:text-properties fo:font-weight="bold" style:font-weight-asian="bold" style:font-weight-complex="bold"/>
    </style:style>
    <style:style style:name="T587_4" style:family="text"/>
    <style:style style:name="T587_5" style:family="text"/>
    <style:style style:name="P588" style:family="paragraph" style:parent-style-name="Normal">
      <style:text-properties style:letter-kerning="true"/>
    </style:style>
    <style:style style:name="P589" style:family="paragraph" style:parent-style-name="Normal"/>
    <style:style style:name="T589_1" style:family="text">
      <style:text-properties fo:font-weight="bold" style:font-weight-asian="bold" style:font-weight-complex="bold"/>
    </style:style>
    <style:style style:name="T589_2" style:family="text">
      <style:text-properties fo:font-weight="bold" style:font-weight-asian="bold" style:font-weight-complex="bold"/>
    </style:style>
    <style:style style:name="T589_3" style:family="text">
      <style:text-properties fo:font-weight="bold" style:font-weight-asian="bold" style:font-weight-complex="bold"/>
    </style:style>
    <style:style style:name="T589_4" style:family="text">
      <style:text-properties fo:font-weight="bold" style:font-weight-asian="bold" style:font-weight-complex="bold"/>
    </style:style>
    <style:style style:name="T589_5" style:family="text"/>
    <style:style style:name="T589_6" style:family="text"/>
    <style:style style:name="P590" style:family="paragraph" style:parent-style-name="Normal">
      <style:text-properties style:letter-kerning="true"/>
    </style:style>
    <style:style style:name="P591" style:family="paragraph" style:parent-style-name="Normal"/>
    <style:style style:name="T591_1" style:family="text"/>
    <style:style style:name="T591_2" style:family="text"/>
    <style:style style:name="T591_3" style:family="text"/>
    <style:style style:name="T591_4" style:family="text"/>
    <style:style style:name="T591_5" style:family="text"/>
    <style:style style:name="T591_6" style:family="text"/>
    <style:style style:name="T591_7" style:family="text"/>
    <style:style style:name="T591_8" style:family="text"/>
    <style:style style:name="T591_9" style:family="text"/>
    <style:style style:name="P592" style:family="paragraph" style:parent-style-name="Normal">
      <style:text-properties style:letter-kerning="true"/>
    </style:style>
    <style:style style:name="P593" style:family="paragraph" style:parent-style-name="Normal"/>
    <style:style style:name="T593_1" style:family="text"/>
    <style:style style:name="P594" style:family="paragraph" style:parent-style-name="Normal"/>
    <style:style style:name="P595" style:family="paragraph" style:parent-style-name="Normal"/>
    <style:style style:name="T595_1" style:family="text">
      <style:text-properties fo:font-weight="bold" style:font-weight-asian="bold" style:font-weight-complex="bold"/>
    </style:style>
    <style:style style:name="T595_2" style:family="text"/>
    <style:style style:name="T595_3" style:family="text"/>
    <style:style style:name="T595_4" style:family="text">
      <style:text-properties style:text-position="super 58%"/>
    </style:style>
    <style:style style:name="T595_5" style:family="text"/>
    <style:style style:name="T595_6" style:family="text">
      <style:text-properties style:text-position="super 58%"/>
    </style:style>
    <style:style style:name="T595_7" style:family="text"/>
    <style:style style:name="T595_8" style:family="text"/>
    <style:style style:name="T595_9" style:family="text"/>
    <style:style style:name="T595_10" style:family="text"/>
    <style:style style:name="T595_11" style:family="text"/>
    <style:style style:name="T595_12" style:family="text"/>
    <style:style style:name="T595_13" style:family="text"/>
    <style:style style:name="T595_14" style:family="text"/>
    <style:style style:name="T595_15" style:family="text"/>
    <style:style style:name="T595_16" style:family="text"/>
    <style:style style:name="T595_17" style:family="text"/>
    <style:style style:name="P596" style:family="paragraph" style:parent-style-name="Normal"/>
    <style:style style:name="P597" style:family="paragraph" style:parent-style-name="Normal"/>
    <style:style style:name="T597_1" style:family="text"/>
    <style:style style:name="T597_2" style:family="text"/>
    <style:style style:name="P598" style:family="paragraph" style:parent-style-name="Normal"/>
    <style:style style:name="P599" style:family="paragraph" style:parent-style-name="Normal"/>
    <style:style style:name="T599_1" style:family="text">
      <style:text-properties fo:font-weight="bold" style:font-weight-asian="bold" style:font-weight-complex="bold"/>
    </style:style>
    <style:style style:name="T599_2" style:family="text"/>
    <style:style style:name="T599_3" style:family="text"/>
    <style:style style:name="T599_4" style:family="text"/>
    <style:style style:name="T599_5" style:family="text"/>
    <style:style style:name="T599_6" style:family="text"/>
    <style:style style:name="P600" style:family="paragraph" style:parent-style-name="Normal">
      <style:text-properties style:letter-kerning="true"/>
    </style:style>
    <style:style style:name="P601" style:family="paragraph" style:parent-style-name="Normal"/>
    <style:style style:name="T601_1" style:family="text"/>
    <style:style style:name="T601_2" style:family="text"/>
    <style:style style:name="T601_3" style:family="text"/>
    <style:style style:name="P602" style:family="paragraph" style:parent-style-name="Normal"/>
    <style:style style:name="P603" style:family="paragraph" style:parent-style-name="Normal"/>
    <style:style style:name="T603_1" style:family="text">
      <style:text-properties fo:font-weight="bold" style:font-weight-asian="bold" style:font-weight-complex="bold"/>
    </style:style>
    <style:style style:name="T603_2" style:family="text"/>
    <style:style style:name="T603_3" style:family="text"/>
    <style:style style:name="T603_4" style:family="text"/>
    <style:style style:name="T603_5" style:family="text"/>
    <style:style style:name="T603_6" style:family="text"/>
    <style:style style:name="T603_7" style:family="text"/>
    <style:style style:name="T603_8" style:family="text"/>
    <style:style style:name="T603_9" style:family="text"/>
    <style:style style:name="P604" style:family="paragraph" style:parent-style-name="Normal"/>
    <style:style style:name="P605" style:family="paragraph" style:parent-style-name="Normal"/>
    <style:style style:name="T605_1" style:family="text"/>
    <style:style style:name="T605_2" style:family="text"/>
    <style:style style:name="T605_3" style:family="text"/>
    <style:style style:name="T605_4" style:family="text"/>
    <style:style style:name="P606" style:family="paragraph" style:parent-style-name="Normal"/>
    <style:style style:name="P607" style:family="paragraph" style:parent-style-name="Normal"/>
    <style:style style:name="T607_1" style:family="text">
      <style:text-properties fo:font-weight="bold" style:font-weight-asian="bold" style:font-weight-complex="bold"/>
    </style:style>
    <style:style style:name="T607_2" style:family="text"/>
    <style:style style:name="P608" style:family="paragraph" style:parent-style-name="Normal"/>
    <style:style style:name="T608_1" style:family="text"/>
    <style:style style:name="T608_2" style:family="text"/>
    <style:style style:name="T608_3" style:family="text"/>
    <style:style style:name="T608_4" style:family="text"/>
    <style:style style:name="T608_5" style:family="text"/>
    <style:style style:name="T608_6" style:family="text"/>
    <style:style style:name="T608_7" style:family="text"/>
    <style:style style:name="T608_8" style:family="text"/>
    <style:style style:name="T608_9" style:family="text"/>
    <style:style style:name="T608_10" style:family="text"/>
    <style:style style:name="T608_11" style:family="text"/>
    <style:style style:name="T608_12" style:family="text"/>
    <style:style style:name="P609" style:family="paragraph" style:parent-style-name="Normal"/>
    <style:style style:name="Table8" style:family="table">
      <style:table-properties table:align="left" style:width="18.452cm" fo:margin-left="-0.009cm"/>
    </style:style>
    <style:style style:name="Column33" style:family="table-column">
      <style:table-column-properties style:column-width="4.251cm"/>
    </style:style>
    <style:style style:name="Column34" style:family="table-column">
      <style:table-column-properties style:column-width="4.701cm"/>
    </style:style>
    <style:style style:name="Column35" style:family="table-column">
      <style:table-column-properties style:column-width="2.801cm"/>
    </style:style>
    <style:style style:name="Column36" style:family="table-column">
      <style:table-column-properties style:column-width="6.699cm"/>
    </style:style>
    <style:style style:name="Row55" style:family="table-row"/>
    <style:style style:name="Cell20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/>
    <style:style style:name="T6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1" style:family="paragraph" style:parent-style-name="Normal"/>
    <style:style style:name="T6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20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3" style:family="paragraph" style:parent-style-name="Normal"/>
    <style:style style:name="T6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61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14" style:family="paragraph" style:parent-style-name="Normal">
      <style:text-properties style:font-name-complex="Arial"/>
    </style:style>
  </office:automatic-styles>
  <office:body>
    <office:text>
      <text:p text:style-name="P1"><text:span text:style-name="T1_1">Programme<text:s/>Completion<text:s/>Review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Justice<text:s/>and<text:s/>Stability<text:s/>in<text:s/>the<text:s/>Sahel<text:s/>(JASS)<text:s/></text:span><text:span text:style-name="T3_3">Programme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text:s/>£<text:s/>(full<text:s/>life):</text:span><text:span text:style-name="T4_2"><text:s/></text:span><text:span text:style-name="T4_3">£19million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June<text:s/>2026</text:span></text:p>
          </table:table-cell>
        </table:table-row>
        <table:table-row table:style-name="Row3">
          <table:table-cell table:style-name="Cell5">
            <text:p text:style-name="P7"><text:span text:style-name="T7_1">Programme<text:s/>Code:<text:s/></text:span><text:span text:style-name="T7_2">301252</text:span></text:p>
          </table:table-cell>
          <table:table-cell table:style-name="Cell6">
            <text:p text:style-name="P8"><text:span text:style-name="T8_1">Start<text:s/>Date:</text:span><text:span text:style-name="T8_2">31/08/2021</text:span></text:p>
          </table:table-cell>
          <table:table-cell table:style-name="Cell7">
            <text:p text:style-name="P9"><text:span text:style-name="T9_1">End<text:s/>Date:<text:s/></text:span><text:span text:style-name="T9_2">31/03</text:span><text:span text:style-name="T9_3">/2026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ext:p text:style-name="P1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1/22</text:span></text:p>
          </table:table-cell>
          <table:table-cell table:style-name="Cell10">
            <text:p text:style-name="P15"><text:span text:style-name="T15_1">22/23</text:span></text:p>
          </table:table-cell>
          <table:table-cell table:style-name="Cell11">
            <text:p text:style-name="P16"><text:span text:style-name="T16_1">23/24</text:span></text:p>
          </table:table-cell>
          <table:table-cell table:style-name="Cell12">
            <text:p text:style-name="P17"><text:span text:style-name="T17_1">24/25</text:span></text:p>
          </table:table-cell>
          <table:table-cell table:style-name="Cell13">
            <text:p text:style-name="P18"><text:span text:style-name="T18_1">25/2</text:span><text:span text:style-name="T18_2">6</text:span></text:p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</table:table-row>
        <table:table-row table:style-name="Row5">
          <table:table-cell table:style-name="Cell17">
            <text:p text:style-name="P22"><text:span text:style-name="T22_1">Programme<text:s/>Score</text:span></text:p>
          </table:table-cell>
          <table:table-cell table:style-name="Cell18">
            <text:p text:style-name="P23"><text:span text:style-name="T23_1">A</text:span></text:p>
          </table:table-cell>
          <table:table-cell table:style-name="Cell19">
            <text:p text:style-name="P24"><text:span text:style-name="T24_1">A</text:span></text:p>
          </table:table-cell>
          <table:table-cell table:style-name="Cell20">
            <text:p text:style-name="P25"><text:span text:style-name="T25_1">B</text:span></text:p>
          </table:table-cell>
          <table:table-cell table:style-name="Cell21">
            <text:p text:style-name="P26"><text:span text:style-name="T26_1">A</text:span></text:p>
          </table:table-cell>
          <table:table-cell table:style-name="Cell22">
            <text:p text:style-name="P27"><text:span text:style-name="T27_1">A</text:span></text:p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><text:span text:style-name="T31_1">Residual<text:s/>Risk<text:s/>Exposure<text:s/>Rating</text:span></text:p>
          </table:table-cell>
          <table:table-cell table:style-name="Cell27">
            <text:p text:style-name="P32"><text:span text:style-name="T32_1">Moderate</text:span></text:p>
          </table:table-cell>
          <table:table-cell table:style-name="Cell28">
            <text:p text:style-name="P33"><text:span text:style-name="T33_1">Moderate</text:span></text:p>
          </table:table-cell>
          <table:table-cell table:style-name="Cell29">
            <text:p text:style-name="P34"><text:span text:style-name="T34_1">Moderate</text:span></text:p>
          </table:table-cell>
          <table:table-cell table:style-name="Cell30">
            <text:p text:style-name="P35"><text:span text:style-name="T35_1">Moderate</text:span></text:p>
          </table:table-cell>
          <table:table-cell table:style-name="Cell31">
            <text:p text:style-name="P36"><text:span text:style-name="T36_1">Moderate</text:span></text:p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</table:table-row>
      </table:table>
      <text:p text:style-name="P40"/>
      <table:table table:style-name="Table3">
        <table:table-column table:style-name="Column13"/>
        <table:table-column table:style-name="Column14"/>
        <table:table-row table:style-name="Row7">
          <table:table-cell table:style-name="Cell35">
            <text:p text:style-name="P41"><text:span text:style-name="T41_1">DevTracker<text:s/>Link<text:s/>to<text:s/>Business<text:s/>Case<text:s/>(and<text:s/>any<text:s/>addendum):<text:s/></text:span></text:p>
          </table:table-cell>
          <table:table-cell table:style-name="Cell36">
            <text:p text:style-name="P42"><text:span text:style-name="T42_1"><text:a xlink:type="simple" xlink:href="https://iati.fcdo.gov.uk/iati_documents/90000471.odt"><text:span text:style-name="T42_2">Business<text:s/>Case<text:s/>and<text:s/>Summary<text:s/>(90000471)<text:s/>301252<text:s/>(Published<text:s/>-<text:s/>February<text:s/>2022)</text:span></text:a></text:span></text:p>
            <text:p text:style-name="P43"><text:span text:style-name="T43_1"><text:a xlink:type="simple" xlink:href="https://iati.fcdo.gov.uk/iati_documents/D0003892.odt"><text:span text:style-name="T43_2">Addendum<text:s/>to<text:s/>the<text:s/>Business<text:s/>Case<text:s/>(D0003892)<text:s/>301252<text:s/>(Published<text:s/>-<text:s/>November<text:s/>2023)</text:span></text:a></text:span></text:p>
          </table:table-cell>
        </table:table-row>
        <table:table-row table:style-name="Row8">
          <table:table-cell table:style-name="Cell37">
            <text:p text:style-name="P44"><text:span text:style-name="T44_1">DevTracker<text:s/>Links<text:s/>to<text:s/>all<text:s/></text:span><text:span text:style-name="T44_2">logframes</text:span><text:span text:style-name="T44_3"><text:s/>used<text:s/>during<text:s/>programme<text:s/>lifetime:<text:s/></text:span></text:p>
          </table:table-cell>
          <table:table-cell table:style-name="Cell38">
            <text:p text:style-name="P45"><text:span text:style-name="T45_1"><text:a xlink:type="simple" xlink:href="https://iati.fcdo.gov.uk/iati_documents/D0003891.xlsx"><text:span text:style-name="T45_2">Logical<text:s/>Framework<text:s/>(D0003891)<text:s/>301252<text:s/>(Published<text:s/>-<text:s/>November<text:s/>2023)</text:span></text:a></text:span></text:p>
          </table:table-cell>
        </table:table-row>
      </table:table>
      <text:p text:style-name="P46"/>
      <text:h text:style-name="P47" text:outline-level="2"><text:span text:style-name="T47_1">A.<text:s/>Summary<text:s/>and<text:s/>Overview</text:span></text:h>
      <text:p text:style-name="P48"/>
      <text:list text:style-name="LS18" xml:id="list0">
        <text:list-item>
          <text:p text:style-name="P49"><text:span text:style-name="T49_1">Description<text:s/>of<text:s/>the<text:s/>programme<text:s/>and<text:s/>what<text:s/>it<text:s/>has<text:s/>achieved<text:s/></text:span></text:p>
        </text:list-item>
      </text:list>
      <text:p text:style-name="P50"/>
      <text:p text:style-name="P51"><text:span text:style-name="T51_1">The<text:s/>Justice<text:s/>and<text:s/>Stability<text:s/>in<text:s/>the<text:s/>Sahel<text:s/>(JASS)<text:s/>programme<text:s/>is<text:s/>a<text:s/>£19<text:s/>million<text:s/>investment<text:s/>funded<text:s/>by<text:s/>the<text:s/>UK<text:s/>Foreign,<text:s/>Commonwealth<text:s/>and<text:s/>Development<text:s/>Office<text:s/></text:span><text:span text:style-name="T51_2">(FCDO)</text:span><text:span text:style-name="T51_3"><text:s/></text:span><text:span text:style-name="T51_4">and<text:s/>implemented<text:s/>by<text:s/>Mercy<text:s/>Corps<text:s/>in<text:s/>partnership<text:s/>with<text:s/></text:span><text:span text:style-name="T51_5">Adam<text:s/>Smith<text:s/></text:span><text:span text:style-name="T51_6">International<text:s/></text:span><text:span text:style-name="T51_7">during<text:s/>Phase<text:s/>1<text:s/>in<text:s/>Mali<text:s/>and<text:s/>with</text:span><text:span text:style-name="T51_8"><text:s/></text:span><text:span text:style-name="T51_9">the<text:s/>non-governmental<text:s/>organisations<text:s/>(NGOs)<text:s/></text:span><text:span text:style-name="T51_10">Association<text:s/></text:span><text:span text:style-name="T51_11">Malienne</text:span><text:span text:style-name="T51_12"><text:s/></text:span><text:span text:style-name="T51_13">d'Éveil</text:span><text:span text:style-name="T51_14"><text:s/>au<text:s/>Développement<text:s/>Durable</text:span><text:span text:style-name="T51_15"><text:s/>(AMEDD)<text:s/>in<text:s/>Mali<text:s/>and<text:s/></text:span><text:span text:style-name="T51_16">Cercle<text:s/>de<text:s/></text:span><text:span text:style-name="T51_17">Réflexion</text:span><text:span text:style-name="T51_18"><text:s/>et<text:s/></text:span><text:span text:style-name="T51_19">d'Action</text:span><text:span text:style-name="T51_20"><text:s/>pour<text:s/>un<text:s/>Développement<text:s/>Local<text:s/>Innovant</text:span><text:span text:style-name="T51_21"><text:s/>(Cercle<text:s/>Dev)<text:s/>in<text:s/>Niger</text:span><text:span text:style-name="T51_22"><text:s/>during<text:s/>Phase<text:s/>2.<text:s/></text:span><text:span text:style-name="T51_23">The<text:s/>map<text:s/>below<text:s/></text:span><text:span text:style-name="T51_24">(Figure<text:s/>1)<text:s/></text:span><text:span text:style-name="T51_25">give</text:span><text:span text:style-name="T51_26">s</text:span><text:span text:style-name="T51_27"><text:s/>an<text:s/>overview<text:s/>of<text:s/>the<text:s/></text:span><text:span text:style-name="T51_28">implementation</text:span><text:span text:style-name="T51_29"><text:s/>areas.<text:s/></text:span><text:span text:style-name="T51_30">It<text:s/></text:span><text:span text:style-name="T51_31">has<text:s/>reached<text:s/>77,574<text:s/>people<text:s/>(29,654<text:s/>in<text:s/>Niger<text:s/>and<text:s/>47,920<text:s/>in<text:s/>Mali)</text:span><text:span text:style-name="T51_32"><text:s/>cumulatively</text:span><text:span text:style-name="T51_33"><text:s/>over<text:s/></text:span><text:span text:style-name="T51_34">the<text:s/>programme<text:s/></text:span><text:span text:style-name="T51_35">lifetime</text:span><text:span text:style-name="T51_36">.<text:s/></text:span><text:span text:style-name="T51_37">This<text:s/>programme<text:s/>has<text:s/>been<text:s/>implemented<text:s/>in<text:s/>a<text:s/>comp</text:span><text:span text:style-name="T51_38">lex<text:s/>and<text:s/>dynamic<text:s/>context<text:s/>with<text:s/>an<text:s/>expanding<text:s/>violent<text:s/>extremist<text:s/>threat<text:s/>layered<text:s/>on<text:s/>top<text:s/>of<text:s/>exiting<text:s/></text:span><text:span text:style-name="T51_39">farmer<text:s/></text:span><text:span text:style-name="T51_40">header</text:span><text:span text:style-name="T51_41"><text:s/>and<text:s/>natural<text:s/>resource<text:s/>conflicts</text:span><text:span text:style-name="T51_42">.<text:s text:c="2"/></text:span><text:span text:style-name="T51_43">JASS<text:s/>has<text:s/>played<text:s/>a<text:s/>key<text:s/>role<text:s/>in<text:s/>reducing<text:s/>farmer<text:s/></text:span><text:span text:style-name="T51_44">header</text:span><text:span text:style-name="T51_45"><text:s/>conflict<text:s/>in<text:s/>the<text:s/>programme<text:s/>areas,<text:s/>helping<text:s/></text:span><text:span text:style-name="T51_46">reducing</text:span><text:span text:style-name="T51_47"><text:s/>the<text:s/>risk<text:s/>of<text:s/>violent<text:s/>extremism<text:s/>taking<text:s/>hold.<text:s/></text:span></text:p>
      <text:p text:style-name="P52"/>
      <text:p text:style-name="P53"><text:span text:style-name="T53_1">JASS<text:s/>is<text:s/>made<text:s/>up<text:s/>of<text:s/></text:span><text:span text:style-name="T53_2">a<text:s/>set<text:s/>of<text:s/></text:span><text:span text:style-name="T53_3">three</text:span><text:span text:style-name="T53_4"><text:s/>key<text:s/></text:span><text:span text:style-name="T53_5">areas:<text:s/></text:span></text:p>
      <text:list text:style-name="LS33" xml:id="list1">
        <text:list-item>
          <text:p text:style-name="P54"><text:span text:style-name="T54_1">T</text:span><text:span text:style-name="T54_2">raining<text:s/>exi</text:span><text:span text:style-name="T54_3">s</text:span><text:span text:style-name="T54_4">ting</text:span><text:span text:style-name="T54_5"><text:s/>and<text:s/>establishing<text:s/>new<text:s/>“</text:span><text:span text:style-name="T54_6">Commissions<text:s/></text:span><text:span text:style-name="T54_7">Foncieres</text:span><text:span text:style-name="T54_8">”</text:span><text:span text:style-name="T54_9"><text:s/>(</text:span><text:span text:style-name="T54_10">COFOs<text:s/>-<text:s/></text:span><text:span text:style-name="T54_11">land<text:s/>commissions)<text:s/>which<text:s/>are<text:s/>the<text:s/>focal<text:s/>point<text:s/>for<text:s/>community<text:s/>dialogue<text:s/>and<text:s/>resolving<text:s/>conflict<text:s/>locally.<text:s/></text:span></text:p>
        </text:list-item>
        <text:list-item>
          <text:p text:style-name="P55"><text:span text:style-name="T55_1">R</text:span><text:span text:style-name="T55_2">ehabilitation</text:span><text:span text:style-name="T55_3"><text:s/>of<text:s/>pastures,<text:s/>water<text:s/>points<text:s/>and<text:s/>improving<text:s/></text:span><text:span text:style-name="T55_4">natural<text:s/>resource<text:s/>management</text:span><text:span text:style-name="T55_5"><text:s/>to<text:s/>improve<text:s/></text:span><text:span text:style-name="T55_6">resilience<text:s/>to<text:s/>climate<text:s/>shocks</text:span><text:span text:style-name="T55_7">,<text:s/></text:span></text:p>
        </text:list-item>
        <text:list-item>
          <text:p text:style-name="P56"><text:span text:style-name="T56_1">A</text:span><text:span text:style-name="T56_2">nd</text:span><text:span text:style-name="T56_3">,</text:span><text:span text:style-name="T56_4"><text:s/>ongoing<text:s/>research<text:s/>to<text:s/>help<text:s/>improve<text:s/>learning<text:s/></text:span><text:span text:style-name="T56_5">during<text:s/>the<text:s/></text:span><text:span text:style-name="T56_6">programmes</text:span><text:span text:style-name="T56_7"><text:s/>implementation.<text:s text:c="2"/></text:span></text:p>
        </text:list-item>
      </text:list>
      <text:p text:style-name="P57"/>
      <text:p text:style-name="P58"><text:span text:style-name="T58_1">Overall</text:span><text:span text:style-name="T58_2">,<text:s/>this</text:span><text:span text:style-name="T58_3"><text:s/>programme</text:span><text:span text:style-name="T58_4"><text:s/>has<text:s/>met<text:s/>expectations<text:s/>and</text:span><text:span text:style-name="T58_5"><text:s/>scores<text:s/>an<text:s/>A</text:span><text:span text:style-name="T58_6">.<text:s/></text:span><text:span text:style-name="T58_7">This<text:s/>is<text:s/>in<text:s/>line<text:s/>with<text:s/>previous<text:s/>Annual<text:s/>Reviews<text:s/>which<text:s/>predominantly<text:s/>also<text:s/>scored<text:s/>As.<text:s/></text:span><text:span text:style-name="T58_8">T</text:span><text:span text:style-name="T58_9">he</text:span><text:span text:style-name="T58_10"><text:s/></text:span><text:span text:style-name="T58_11">final</text:span><text:span text:style-name="T58_12"><text:s/>evaluation,<text:s/>interviews,<text:s/>monitoring<text:s/>visits<text:s/>and<text:s/>reporting<text:s/>demonstrated<text:s/>that<text:s/>JASS<text:s/></text:span><text:span text:style-name="T58_13">was</text:span><text:span text:style-name="T58_14"><text:s/>highly<text:s/>effective<text:s/>and<text:s/></text:span><text:span text:style-name="T58_15">achieved</text:span><text:span text:style-name="T58_16"><text:s/>most<text:s/>of<text:s/></text:span><text:span text:style-name="T58_17">its</text:span><text:span text:style-name="T58_18"><text:s/>outputs<text:s/>and<text:s/>outcomes</text:span><text:span text:style-name="T58_19">.</text:span><text:span text:style-name="T58_20"><text:s/></text:span><text:span text:style-name="T58_21">JASS</text:span><text:span text:style-name="T58_22"><text:s/></text:span><text:span text:style-name="T58_23">has<text:s/></text:span><text:span text:style-name="T58_24">delivered<text:s/>well,<text:s/></text:span><text:span text:style-name="T58_25">managing</text:span><text:span text:style-name="T58_26"><text:s/>to<text:s/>adapt<text:s/>and<text:s/>be<text:s/>flexible<text:s/>in<text:s/>a<text:s/>highly<text:s/>dynamic<text:s/>context</text:span><text:span text:style-name="T58_27"><text:s/>ensuring<text:s/>that<text:s/>the<text:s/>programme<text:s/>remains<text:s/>pertinent<text:s/>and<text:s/>meeting<text:s/>the<text:s/>changing<text:s/>needs.<text:s/></text:span><text:span text:style-name="T58_28">It<text:s/>has<text:s/>successfully<text:s/></text:span><text:span text:style-name="T58_29">help</text:span><text:span text:style-name="T58_30">ed</text:span><text:span text:style-name="T58_31"><text:s/></text:span><text:span text:style-name="T58_32">promote<text:s/>social<text:s/>cohesion<text:s/>and<text:s/>improved<text:s/>inclusion<text:s/>particularly<text:s/>of<text:s/>women</text:span><text:span text:style-name="T58_33"><text:s/>in<text:s/>the<text:s/>programme<text:s/>areas</text:span><text:span text:style-name="T58_34">.</text:span><text:span text:style-name="T58_35"><text:s text:c="2"/></text:span></text:p>
      <text:p text:style-name="P59"/>
      <text:p text:style-name="P60"><text:span text:style-name="T60_1">The<text:s/>integration<text:s/>of<text:s/>climate<text:s/>change<text:s/>adaptation<text:s/>activities<text:s/>in<text:s/>the<text:s/>2</text:span><text:span text:style-name="T60_2">nd</text:span><text:span text:style-name="T60_3"><text:s/>phase<text:s/>of<text:s/>the<text:s/>programme,<text:s/>were<text:s/>well<text:s/>received<text:s/>amongst<text:s/>the<text:s/>targeted<text:s/>population<text:s/>and<text:s/>played<text:s/>an<text:s/>important<text:s/>role<text:s/>in<text:s/>addressing<text:s/>underlying<text:s/>drivers<text:s/>of<text:s/>fragility,<text:s/>particularly<text:s/>by<text:s/>reducing<text:s/>pressure<text:s/>on<text:s/>land<text:s/>and<text:s/>water<text:s/>resources<text:s/>and<text:s/>supporting<text:s/>livelihoods<text:s/>in<text:s/>conflict-affected<text:s/>communities<text:s/>–<text:s/>leading<text:s/>to<text:s/>tangible<text:s/>benefits.<text:s/>It<text:s/>is<text:s/>widely<text:s/>recognised<text:s/>as<text:s/>a<text:s/>model<text:s/>approach<text:s/>by<text:s/>both<text:s/>the<text:s/>Ministries<text:s/>of<text:s/>Agriculture<text:s/>in<text:s/>Mali<text:s/>and<text:s/>in<text:s/>Niger<text:s/>in<text:s/>managing<text:s/>land<text:s/>disputes<text:s/>and<text:s/>building<text:s/>social<text:s/>cohesion<text:s/>locally.<text:s/></text:span><text:span text:style-name="T60_4">Making<text:s/>JASS’s<text:s/>community<text:s/>engagement<text:s/>approaches,<text:s/>such<text:s/>as<text:s/>through<text:s/>the<text:s/>Commissions<text:s/></text:span><text:span text:style-name="T60_5">Fonciere</text:span><text:span text:style-name="T60_6"><text:s/>-<text:s/>COFOs,<text:s/>a<text:s/>good<text:s/>example<text:s/>of<text:s/>a<text:s/></text:span><text:span text:style-name="T60_7">locally-led</text:span><text:span text:style-name="T60_8"><text:s/>programme<text:s/>impacting<text:s/>national<text:s/>government<text:s/>policy.</text:span></text:p>
      <text:p text:style-name="P61"/>
      <text:p text:style-name="P62"><text:span text:style-name="T62_1">According<text:s/>to<text:s/>the<text:s/></text:span><text:span text:style-name="T62_2">final</text:span><text:span text:style-name="T62_3"><text:s/>evaluation</text:span><text:span text:style-name="T62_4">,<text:s/>carried<text:s/>out<text:s/>in<text:s/>April<text:s/>2026<text:s/>at<text:s/>the<text:s/>end<text:s/>of<text:s/>the<text:s/>programme,<text:s/></text:span><text:span text:style-name="T62_5">JASS<text:s/></text:span><text:span text:style-name="T62_6">has<text:s/>been<text:s/>highly<text:s/></text:span><text:span text:style-name="T62_7">effective,<text:s/></text:span><text:span text:style-name="T62_8">demonstrated<text:s/>strong<text:s/>contextual<text:s/>relevance<text:s/>and<text:s/>despite<text:s/>a<text:s/>challenging<text:s/>operation<text:s/>context<text:s/>marked<text:s/>by<text:s/>insecurity,<text:s/>political<text:s/>change,<text:s/>flooding<text:s/>and<text:s/>inflation</text:span><text:span text:style-name="T62_9">,<text:s/></text:span><text:span text:style-name="T62_10">achieved<text:s/>substantial<text:s/></text:span><text:span text:style-name="T62_11">results</text:span><text:span text:style-name="T62_12"><text:s/>in<text:s/>a<text:s/></text:span><text:span text:style-name="T62_13">relative</text:span><text:span text:style-name="T62_14"><text:s/>short<text:s/>time<text:s/>frame<text:s/>(3<text:s/>year<text:s/>of<text:s/>Phase<text:s/>2)</text:span><text:span text:style-name="T62_15">.<text:s text:c="2"/></text:span></text:p>
      <text:p text:style-name="P63"/>
      <text:p text:style-name="P64"><text:span text:style-name="T64_1">JASS<text:s/>provides<text:s/>a<text:s/>strong<text:s/>practical<text:s/>example<text:s/>of<text:s/>FCDO’s<text:s/>climate<text:s/>security<text:s/>ambition<text:s/>in<text:s/>action,<text:s/>demonstrating<text:s/>how<text:s/>integrated<text:s/>climate<text:s/>adaptation,<text:s/>livelihoods<text:s/>and<text:s/>governance<text:s/>approaches<text:s/>can<text:s/>address<text:s/>drivers<text:s/>of<text:s/>fragility<text:s/>and<text:s/>support<text:s/>locally<text:s/>grounded<text:s/>peace<text:s/>and<text:s/>stability.</text:span></text:p>
      <text:p text:style-name="P65"/>
      <text:p text:style-name="P66"><text:span text:style-name="T66_1">The<text:s/>increasing<text:s/></text:span><text:span text:style-name="T66_2">insecurity<text:s/>particularly<text:s/>in<text:s/>Mali</text:span><text:span text:style-name="T66_3">,<text:s/>did<text:s/></text:span><text:span text:style-name="T66_4">affect</text:span><text:span text:style-name="T66_5"><text:s/>the<text:s/></text:span><text:span text:style-name="T66_6">overall<text:s/></text:span><text:span text:style-name="T66_7">impact<text:s/>of<text:s/>the<text:s/>programme,<text:s/>where<text:s/>it<text:s/>was<text:s/>hard<text:s/>to<text:s/>demonstrate<text:s/>whether<text:s/>the<text:s/>programme<text:s/>did<text:s/>promote<text:s/></text:span><text:span text:style-name="T66_8">security<text:s/>and<text:s/>stability<text:s/>in<text:s/>the<text:s/>Sahel.<text:s text:c="2"/>This<text:s/>is<text:s/>discussed<text:s/>more<text:s/>further<text:s/>in<text:s/>the<text:s/>report.<text:s/></text:span></text:p>
      <text:p text:style-name="P67"><draw:frame svg:x="0cm" svg:y="0cm" svg:width="13.061cm" svg:height="8.784cm" draw:style-name="FR1" text:anchor-type="as-char" draw:z-index="0"><draw:image xlink:href="Pictures/image1.png" xlink:type="simple" xlink:show="embed" xlink:actuate="onLoad"/></draw:frame></text:p>
      <text:p text:style-name="P68"><text:span text:style-name="T68_1"><text:s/></text:span></text:p>
      <text:p text:style-name="P69"><text:span text:style-name="T69_1">Figure<text:s/></text:span><text:span text:style-name="T69_2"><text:sequence text:name="Figure" text:formula="ooow:Figure+1">1</text:sequence></text:span><text:span text:style-name="T69_3"><text:s/>JASS<text:s/>intervention<text:s/>Zones</text:span></text:p>
      <text:list text:style-name="LS18" xml:id="list4" text:continue-list="list0">
        <text:list-item>
          <text:p text:style-name="P70"><text:span text:style-name="T70_1">Summary<text:s/>of<text:s/>the<text:s/></text:span><text:span text:style-name="T70_2">Major<text:s/>Lessons<text:s/>Learne</text:span><text:span text:style-name="T70_3">d</text:span><text:span text:style-name="T70_4"><text:s/></text:span><text:span text:style-name="T70_5">and<text:s/>recommendations</text:span></text:p>
        </text:list-item>
      </text:list>
      <text:p text:style-name="P71"/>
      <text:p text:style-name="P72"><text:span text:style-name="T72_1">This<text:s/>is<text:s/>a<text:s/>summary<text:s/>of<text:s/>key<text:s/>learning<text:s/>and<text:s/>recommendations<text:s/>detailed<text:s/>on<text:s/>page<text:s/>9.<text:s text:c="2"/></text:span></text:p>
      <text:p text:style-name="P73"><text:span text:style-name="T73_1">T</text:span><text:span text:style-name="T73_2">he<text:s/>integrated<text:s/>nature<text:s/>of<text:s/>JASS<text:s/></text:span><text:span text:style-name="T73_3">provides<text:s/></text:span><text:span text:style-name="T73_4">key<text:s/>learning</text:span><text:span text:style-name="T73_5"><text:s/>for<text:s/>the<text:s/></text:span><text:span text:style-name="T73_6">upcoming</text:span><text:span text:style-name="T73_7"><text:s/>FCDO</text:span><text:span text:style-name="T73_8"><text:s/></text:span><text:span text:style-name="T73_9">Resilience</text:span><text:span text:style-name="T73_10"><text:s/>and<text:s/>Humanitarian</text:span><text:span text:style-name="T73_11"><text:s/>programme</text:span><text:span text:style-name="T73_12">.<text:s/>Under<text:s/>JASS,</text:span><text:span text:style-name="T73_13"><text:s/>stability<text:s/></text:span><text:span text:style-name="T73_14">has<text:s/>been<text:s/>improved<text:s/>by<text:s/></text:span><text:span text:style-name="T73_15">bringing<text:s/>together<text:s/>state<text:s/>institutions<text:s/>and<text:s/>communities<text:s/>affected<text:s/>by<text:s/>conflict<text:s/>to<text:s/>improve<text:s/>collaboration,<text:s/></text:span><text:span text:style-name="T73_16">through<text:s/>an<text:s/></text:span><text:span text:style-name="T73_17">integrated<text:s/>approach<text:s/>combining<text:s/>governance,<text:s/>livelihoods<text:s/>and<text:s/>climate<text:s/>resilience</text:span><text:span text:style-name="T73_18">.<text:s/>C</text:span><text:span text:style-name="T73_19">limate<text:s/>adaptation<text:s/>helped<text:s/>reduce<text:s/>resource-based<text:s/>tensions,<text:s/>strengthen<text:s/>local<text:s/>economies,<text:s/>and<text:s/>create<text:s/>conditions<text:s/>for<text:s/>more<text:s/>effective<text:s/>conflict<text:s/>prevention</text:span><text:span text:style-name="T73_20">,<text:s/>while<text:s/>enhancing<text:s/>evidence<text:s/>and<text:s/>learning</text:span><text:span text:style-name="T73_21">.</text:span></text:p>
      <text:p text:style-name="P74"><text:span text:style-name="T74_1">The<text:s/></text:span><text:span text:style-name="T74_2">unique<text:s/>nature<text:s/>of<text:s/>the<text:s/>JASS<text:s/>approach<text:s/>is<text:s/>that<text:s/>it<text:s/>has<text:s/>been<text:s/>able<text:s/>to<text:s/>work<text:s/>closely<text:s/>with<text:s/>communities,<text:s/>their<text:s/>leaders<text:s/>and<text:s/>link<text:s/>them<text:s/>up<text:s/>to<text:s/>National<text:s/>Government<text:s/>and<text:s/></text:span><text:span text:style-name="T74_3">government<text:s/></text:span><text:span text:style-name="T74_4">technical<text:s/>services</text:span><text:span text:style-name="T74_5">.<text:s text:c="2"/>It<text:s/>has<text:s/>built<text:s/>trust,<text:s/>allowed<text:s/>dialogue<text:s/>to<text:s/>take<text:s/>place<text:s/>and<text:s/>built<text:s/>links<text:s/>to<text:s/></text:span><text:span text:style-name="T74_6">FCDO</text:span><text:span text:style-name="T74_7"><text:s/></text:span><text:span text:style-name="T74_8">and<text:s/>other</text:span><text:span text:style-name="T74_9"><text:s/>partners</text:span><text:span text:style-name="T74_10">’</text:span><text:span text:style-name="T74_11"><text:s/></text:span><text:span text:style-name="T74_12">climate<text:s/>and<text:s/>resilience<text:s/>work.<text:s text:c="2"/>This<text:s/>is<text:s/>localisation<text:s/>in<text:s/>action<text:s/>from<text:s/>the<text:s/>ground<text:s/>up.<text:s/>It<text:s/>has<text:s/>proved<text:s/>itself<text:s/>an<text:s/>effective<text:s/>conflict-sensitive<text:s/>approach<text:s/>that<text:s/>remains<text:s/>resilient<text:s/>in<text:s/>fragile<text:s/>contexts.<text:s text:c="2"/></text:span></text:p>
      <text:p text:style-name="P75"><text:span text:style-name="T75_1">In<text:s/>complex<text:s/>and<text:s/>fragile<text:s/>contexts,<text:s/>community-level<text:s/>programming<text:s/>can<text:s/>generate<text:s/>practical<text:s/>evidence<text:s/>that<text:s/>informs<text:s/>wider<text:s/>policy<text:s/>dialogue<text:s/>and<text:s/>programme<text:s/>design.<text:s text:c="2"/></text:span><text:span text:style-name="T75_2">Malian<text:s/>and<text:s/>Nigerien<text:s/>public<text:s/>authorities<text:s/>increasingly<text:s/>recognised<text:s/>the<text:s/>benefits<text:s/>of<text:s/>the<text:s/>approach,<text:s/>with<text:s/>tangible<text:s/>results,<text:s/>improved<text:s/>public<text:s/>trust,<text:s/>and<text:s/>potential<text:s/>savings<text:s/>for<text:s/>national<text:s/>budgets<text:s/>(e.g.<text:s/>through<text:s/>avoiding<text:s/>costly<text:s/>judicial<text:s/>processes). <text:s/>In<text:s/>Mali,<text:s/>bodies<text:s/>such<text:s/>as<text:s/>the </text:span><text:span text:style-name="T75_3">Secrétariat</text:span><text:span text:style-name="T75_4"><text:s/>Permanent<text:s/>de<text:s/>la<text:s/>Loi<text:s/></text:span><text:span text:style-name="T75_5">d’Orientation</text:span><text:span text:style-name="T75_6"><text:s/>Agricole<text:s/>-<text:s/>Permanent<text:s/></text:span><text:span text:style-name="T75_7">Secrétariat</text:span><text:span text:style-name="T75_8"><text:s/>of<text:s/>the<text:s/>Agricultural<text:s/>Orientation<text:s/>Law<text:s/>(Law<text:s/>(SPLA/OA)<text:s/>and<text:s/>in<text:s/>Niger<text:s/>the<text:s/>Secretariat<text:s/>Permanent<text:s/>du<text:s/></text:span><text:span text:style-name="T75_9">Comité</text:span><text:span text:style-name="T75_10"><text:s/>National<text:s/>du<text:s/>Code<text:s/>Rural<text:s/>-<text:s/>Permanent<text:s/>Secretariat<text:s/>of<text:s/>the<text:s/>National<text:s/>Committee<text:s/>for<text:s/>the<text:s/>Rural<text:s/>Code<text:s/>(SP-CNCR)<text:s/>adapted<text:s/>their<text:s/>policies<text:s/>on<text:s/>a<text:s/>range<text:s/>of<text:s/>issues,<text:s/>including<text:s/>early<text:s/>warning,<text:s/>conflict<text:s/>resolution<text:s/>committees,<text:s/>gender<text:s/>and<text:s/>inclusion.</text:span></text:p>
      <text:list text:style-name="LS18" xml:id="list5" text:continue-list="list0">
        <text:list-item>
          <text:p text:style-name="P76"><text:span text:style-name="T76_1">How<text:s/>this<text:s/>report<text:s/>was<text:s/>conducted</text:span><text:span text:style-name="T76_2"><text:s/></text:span></text:p>
        </text:list-item>
      </text:list>
      <text:p text:style-name="P77"/>
      <text:p text:style-name="P78"><text:span text:style-name="T78_1">This<text:s/>Programme<text:s/>Completion<text:s/>Report</text:span><text:span text:style-name="T78_2"><text:s/>(PCR)</text:span><text:span text:style-name="T78_3"><text:s/></text:span><text:span text:style-name="T78_4">was<text:s/>drafted<text:s/>by<text:s/>the<text:s/></text:span><text:span text:style-name="T78_5">FCDO<text:s/></text:span><text:span text:style-name="T78_6">Conflict<text:s/></text:span><text:span text:style-name="T78_7">A</text:span><text:span text:style-name="T78_8">dviser</text:span><text:span text:style-name="T78_9">/<text:s/>Senior<text:s/>Responsible<text:s/>Owner<text:s/>(SRO),<text:s/></text:span><text:span text:style-name="T78_10">the<text:s/></text:span><text:span text:style-name="T78_11">Senior<text:s/>Programme<text:s/>Man</text:span><text:span text:style-name="T78_12">a</text:span><text:span text:style-name="T78_13">ger</text:span><text:span text:style-name="T78_14"><text:s/>and<text:s/></text:span><text:span text:style-name="T78_15">the<text:s/>Programme<text:s/>Man</text:span><text:span text:style-name="T78_16">a</text:span><text:span text:style-name="T78_17">ger<text:s/>for<text:s/>JASS.</text:span><text:span text:style-name="T78_18"><text:s text:c="2"/></text:span><text:span text:style-name="T78_19">It<text:s/></text:span><text:span text:style-name="T78_20">draws<text:s/>on</text:span><text:span text:style-name="T78_21"><text:s/>a<text:s/>range<text:s/>of<text:s/></text:span><text:span text:style-name="T78_22">analys</text:span><text:span text:style-name="T78_23">e</text:span><text:span text:style-name="T78_24">s</text:span><text:span text:style-name="T78_25"><text:s/></text:span><text:span text:style-name="T78_26">to<text:s/>give<text:s/>an<text:s/>overall<text:s/>view<text:s/>of<text:s/>how<text:s/>the<text:s/>programme<text:s/>has<text:s/>performed,<text:s/>including</text:span><text:span text:style-name="T78_27">:<text:s/></text:span></text:p>
      <text:list text:style-name="LS31" xml:id="list6">
        <text:list-item>
          <text:p text:style-name="P79"><text:span text:style-name="T79_1">A</text:span><text:span text:style-name="T79_2"><text:s/></text:span><text:span text:style-name="T79_3">final</text:span><text:span text:style-name="T79_4"><text:s/>Evaluation<text:s/>of<text:s/>the<text:s/>JASS</text:span><text:span text:style-name="T79_5"><text:s/>programme</text:span><text:span text:style-name="T79_6"><text:s/>which<text:s/></text:span><text:span text:style-name="T79_7">has<text:s/>a<text:s/>strong<text:s/>methodology<text:s/>reviewed<text:s/>by<text:s/></text:span><text:span text:style-name="T79_8">FCDO’s<text:s/>Evaluation<text:s/>Quality<text:s/>Assurance<text:s/>and<text:s/>Learning<text:s/>Service</text:span><text:span text:style-name="T79_9"><text:s/></text:span><text:span text:style-name="T79_10">(</text:span><text:span text:style-name="T79_11">EQ</text:span><text:span text:style-name="T79_12">U</text:span><text:span text:style-name="T79_13">ALS</text:span><text:span text:style-name="T79_14">)</text:span><text:span text:style-name="T79_15">,<text:s/>completed<text:s/>in<text:s/></text:span><text:span text:style-name="T79_16">April<text:s/>2026</text:span><text:span text:style-name="T79_17">;</text:span><text:span text:style-name="T79_18"><text:s/></text:span></text:p>
        </text:list-item>
        <text:list-item>
          <text:p text:style-name="P80"><text:span text:style-name="T80_1">A</text:span><text:span text:style-name="T80_2"><text:s/></text:span><text:span text:style-name="T80_3">professionally<text:s/>pe</text:span><text:span text:style-name="T80_4">e</text:span><text:span text:style-name="T80_5">r<text:s/>reviewed</text:span><text:span text:style-name="T80_6"><text:s/></text:span><text:span text:style-name="T80_7"><text:a xlink:type="simple" xlink:href="https://odi.org/en/publications/delivering-climate-resilience-peace-sahel/"><text:span text:style-name="T80_8">Case<text:s/>Study<text:s/>by<text:s/>ODI</text:span></text:a></text:span><text:span text:style-name="T80_9"><text:note text:note-class="footnote"><text:note-citation/><text:note-body><text:p text:style-name="P81"><text:span text:style-name="T81_1"><text:s/></text:span><text:span text:style-name="T81_2"><text:a xlink:type="simple" xlink:href="https://odi.org/en/publications/delivering-climate-resilience-peace-sahel/"><text:span text:style-name="T81_3">Climate<text:s/>action<text:s/>as<text:s/>peace<text:s/>enabler:<text:s/>lessons<text:s/>from<text:s/>the<text:s/>Sahel<text:s/>on<text:s/>delivering<text:s/>peace<text:s/>and<text:s/>social<text:s/>dividends<text:s/>in<text:s/>fragile<text:s/>settings<text:s/>|<text:s/>ODI:<text:s/>Think<text:s/>change</text:span></text:a></text:span></text:p></text:note-body></text:note></text:span><text:span text:style-name="T81_4"><text:s/>for<text:s/>the<text:s/>World<text:s/>Bank<text:s/></text:span><text:span text:style-name="T81_5">2026<text:s/></text:span><text:span text:style-name="T81_6">Fragility<text:s/>Report</text:span><text:span text:style-name="T81_7"><text:s/>published<text:s/>in</text:span><text:span text:style-name="T81_8"><text:s/>June<text:s/>2026</text:span><text:span text:style-name="T81_9">;</text:span><text:span text:style-name="T81_10"><text:s/></text:span></text:p>
        </text:list-item>
        <text:list-item>
          <text:p text:style-name="P82"><text:span text:style-name="T82_1">I</text:span><text:span text:style-name="T82_2">nterviews<text:s/></text:span><text:span text:style-name="T82_3">of<text:s/></text:span><text:span text:style-name="T82_4">G</text:span><text:span text:style-name="T82_5">overnment<text:s/></text:span><text:span text:style-name="T82_6">O</text:span><text:span text:style-name="T82_7">fficials,<text:s/>partners</text:span><text:span text:style-name="T82_8"><text:s/>and<text:s/>representative</text:span><text:span text:style-name="T82_9">s<text:s/>of<text:s/>the<text:s/>community<text:s/></text:span><text:span text:style-name="T82_10">who<text:s/>participated<text:s/>in<text:s/>the<text:s/>JASS</text:span><text:span text:style-name="T82_11"><text:s/>by<text:s/>the<text:s/>deputy<text:s/>Development<text:s/></text:span><text:span text:style-name="T82_12">Councillors</text:span><text:span text:style-name="T82_13"><text:s/>in<text:s/>Mali<text:s/>and<text:s/>Niger</text:span><text:span text:style-name="T82_14">;</text:span><text:span text:style-name="T82_15"><text:s/></text:span></text:p>
        </text:list-item>
        <text:list-item>
          <text:p text:style-name="P83"><text:span text:style-name="T83_1">M</text:span><text:span text:style-name="T83_2">onitoring<text:s/>visits<text:s/></text:span><text:span text:style-name="T83_3">by<text:s/>the<text:s/>Conflict<text:s/>Advisor</text:span><text:span text:style-name="T83_4">;</text:span><text:span text:style-name="T83_5"><text:s/></text:span></text:p>
        </text:list-item>
        <text:list-item>
          <text:p text:style-name="P84"><text:span text:style-name="T84_1">R</text:span><text:span text:style-name="T84_2">eporting<text:s/>from<text:s/>Mercy<text:s/>Corps</text:span><text:span text:style-name="T84_3"><text:s/></text:span><text:span text:style-name="T84_4">(including<text:s/>monitoring<text:s/>of<text:s/>programme)</text:span><text:span text:style-name="T84_5">;</text:span></text:p>
        </text:list-item>
        <text:list-item>
          <text:p text:style-name="P85"><text:span text:style-name="T85_1">and<text:s/>a<text:s/>desk<text:s/>review<text:s/>of<text:s/>Mercy<text:s/>Corp<text:s/>reports<text:s/>and<text:s/>previous<text:s/>Annual<text:s/>Reviews</text:span><text:span text:style-name="T85_2">,</text:span><text:span text:style-name="T85_3"><text:s/>carried<text:s/>out<text:s/>by<text:s/></text:span><text:span text:style-name="T85_4">the<text:s/></text:span><text:span text:style-name="T85_5">FCDO</text:span><text:span text:style-name="T85_6"><text:s/>Programme<text:s/>Team</text:span><text:span text:style-name="T85_7">;</text:span></text:p>
        </text:list-item>
        <text:list-item>
          <text:p text:style-name="P86"><text:span text:style-name="T86_1">It<text:s/>has<text:s/>been<text:s/>peer<text:s/>reviewed<text:s/>by<text:s/>FDCO<text:s/>Sahel<text:s/></text:span><text:span text:style-name="T86_2">Advisors</text:span><text:span text:style-name="T86_3"><text:s/></text:span></text:p>
        </text:list-item>
      </text:list>
      <text:p text:style-name="P87"/>
      <text:list text:style-name="LS18" xml:id="list13" text:continue-list="list0">
        <text:list-item>
          <text:p text:style-name="P88"><text:span text:style-name="T88_1">Actions<text:s/>following<text:s/>approval<text:s/>of<text:s/>this<text:s/>report<text:s/></text:span></text:p>
        </text:list-item>
      </text:list>
      <text:p text:style-name="P89"/>
      <text:p text:style-name="P90"><text:span text:style-name="T90_1">Use<text:s/>the<text:s/>recommendations<text:s/>of<text:s/>this<text:s/>report<text:s/>as<text:s/>the<text:s/>foundation<text:s/>of<text:s/>the<text:s/>new<text:s/>Humanitarian<text:s/>and<text:s/>Resilience<text:s/>programme,<text:s/>wider<text:s/>FCDO<text:s/>policy<text:s/>and<text:s/>complemented<text:s/>by<text:s/>learning<text:s/>documented<text:s/>separately<text:s/>from:<text:s/>the<text:s/>Dakar<text:s/>Regional<text:s/>Learning<text:s/>Event,<text:s/>the<text:s/>external<text:s/>final<text:s/>evaluation,<text:s/>the<text:s/>Resilience<text:s/>Forum<text:s/>in<text:s/>Niamey,<text:s/>the<text:s/>ODI<text:s/>case<text:s/>study<text:s/>for<text:s/>the<text:s/>World<text:s/>Bank’s<text:s/>Fragility<text:s/>forum<text:s/>and<text:s/>various<text:s/>documents<text:s/>generated<text:s/>by<text:s/>the<text:s/>JASS<text:s/>programme<text:s/>available<text:s/>on<text:s/>the<text:s/>JASS<text:s/>website.<text:s/>These<text:s/>will<text:s/>be<text:s/>a<text:s/>strong<text:s/>base<text:s/>to<text:s/>be<text:s/>used<text:s/>both<text:s/>to<text:s/>inform<text:s/>FCDO<text:s/>programmes<text:s/>and<text:s/>other<text:s/>donors.<text:s/></text:span><text:span text:style-name="T90_2">Discussions<text:s/>at<text:s/>external<text:s/>Steering<text:s/>Committee<text:s/>meetings<text:s/>may<text:s/>provide<text:s/>useful<text:s/>entry<text:s/>points<text:s/>for<text:s/>continued<text:s/>technical<text:s/>engagement,<text:s/>where<text:s/>appropriate.</text:span></text:p>
      <text:p text:style-name="P91"/>
      <text:p text:style-name="P92"><text:span text:style-name="T92_1">FCDO<text:s/>will<text:s/>ensure<text:s/>that<text:s/>JASS<text:s/>lessons<text:s/>learned,<text:s/>and<text:s/>recommendations<text:s/>are<text:s/>considered<text:s/>in</text:span><text:span text:style-name="T92_2"><text:s/>the<text:s/>design<text:s/>of<text:s/>the<text:s/>new<text:s/>upcoming<text:s/>Humanitarian<text:s/>and<text:s/>Resilience<text:s/>Programme<text:s/>for<text:s/>the<text:s/>Sahel.</text:span></text:p>
      <text:p text:style-name="P93"/>
      <text:h text:style-name="P94" text:outline-level="2"><text:span text:style-name="T94_1">B:<text:s/>Theory<text:s/>of<text:s/>Change<text:s/>and<text:s/>Outcome<text:s/>Assessment</text:span></text:h>
      <text:p text:style-name="P95"/>
      <text:list text:style-name="LS20" xml:id="list14">
        <text:list-item>
          <text:p text:style-name="P96"><text:span text:style-name="T96_1">Summary<text:s/>of<text:s/>the<text:s/>programme<text:s/>Theory<text:s/>of<text:s/>Change</text:span></text:p>
        </text:list-item>
      </text:list>
      <text:p text:style-name="P97"/>
      <table:table table:style-name="Table4">
        <table:table-column table:style-name="Column15"/>
        <table:table-column table:style-name="Column16"/>
        <table:table-column table:style-name="Column17"/>
        <table:table-row table:style-name="Row9">
          <table:table-cell table:style-name="Cell39">
            <text:p text:style-name="P98"/>
          </table:table-cell>
          <table:table-cell table:style-name="Cell40">
            <text:p text:style-name="P99"><text:span text:style-name="T99_1">Starting<text:s/>point</text:span></text:p>
          </table:table-cell>
          <table:table-cell table:style-name="Cell41">
            <text:p text:style-name="P100"><text:span text:style-name="T100_1">Final<text:s/>result</text:span><text:span text:style-name="T100_2"><text:s/></text:span></text:p>
          </table:table-cell>
        </table:table-row>
        <table:table-row table:style-name="Row10">
          <table:table-cell table:style-name="Cell42">
            <text:p text:style-name="P101"><text:span text:style-name="T101_1">Budget</text:span></text:p>
          </table:table-cell>
          <table:table-cell table:style-name="Cell43">
            <text:p text:style-name="P102"><text:span text:style-name="T102_1">£5<text:s/>million</text:span></text:p>
          </table:table-cell>
          <table:table-cell table:style-name="Cell44">
            <text:p text:style-name="P103"><text:span text:style-name="T103_1">£19<text:s/>million</text:span></text:p>
          </table:table-cell>
        </table:table-row>
        <table:table-row table:style-name="Row11">
          <table:table-cell table:style-name="Cell45">
            <text:p text:style-name="P104"><text:span text:style-name="T104_1">Timeframe</text:span></text:p>
          </table:table-cell>
          <table:table-cell table:style-name="Cell46">
            <text:p text:style-name="P105"><text:span text:style-name="T105_1">September<text:s/>20</text:span><text:span text:style-name="T105_2">21</text:span><text:span text:style-name="T105_3"><text:s/>–<text:s/>March<text:s/>2023</text:span><text:span text:style-name="T105_4"><text:s/></text:span></text:p>
          </table:table-cell>
          <table:table-cell table:style-name="Cell47">
            <text:p text:style-name="P106"><text:span text:style-name="T106_1">March<text:s/>2026</text:span><text:span text:style-name="T106_2"><text:s/></text:span></text:p>
          </table:table-cell>
        </table:table-row>
        <table:table-row table:style-name="Row12">
          <table:table-cell table:style-name="Cell48">
            <text:p text:style-name="P107"><text:span text:style-name="T107_1">Outcomes</text:span></text:p>
          </table:table-cell>
          <table:table-cell table:style-name="Cell49">
            <text:p text:style-name="P108"><text:span text:style-name="T108_1">Phase<text:s/>1:<text:s/></text:span><text:span text:style-name="T108_2">Original<text:s/></text:span><text:span text:style-name="T108_3">B</text:span><text:span text:style-name="T108_4">usiness<text:s/></text:span><text:span text:style-name="T108_5">C</text:span><text:span text:style-name="T108_6">ase</text:span></text:p>
            <text:p text:style-name="P109"/>
            <text:p text:style-name="P110"><text:span text:style-name="T110_1">Result</text:span><text:span text:style-name="T110_2"><text:s/>1:<text:s/>Improved<text:s/>capacity<text:s/>for<text:s/>communities<text:s/>and<text:s/>institutions<text:s/>to<text:s/>inclusively<text:s/>and<text:s/>legitimately<text:s/>mitigate<text:s/>and<text:s/>resolve<text:s/>conflicts<text:s/>linked<text:s/>to<text:s/>land<text:s/>and<text:s/>natural<text:s/>resources<text:s/></text:span></text:p>
            <text:p text:style-name="P111"/>
            <text:p text:style-name="P112"><text:span text:style-name="T112_1">Result</text:span><text:span text:style-name="T112_2"><text:s/>2:<text:s/>Reduced<text:s/>frequency<text:s/>and<text:s/>impact<text:s/>of<text:s/>structural<text:s/>drivers<text:s/>and<text:s/>triggers<text:s/>for<text:s/>resource<text:s/>and<text:s/>land-based<text:s/>conflict.<text:s/></text:span></text:p>
            <text:p text:style-name="P113"/>
            <text:p text:style-name="P114"><text:span text:style-name="T114_1">Result</text:span><text:span text:style-name="T114_2"><text:s/>3:<text:s/>Improved<text:s/>evidence<text:s/>base<text:s/>for<text:s/>more<text:s/>effective<text:s/>stabilisation<text:s/>program</text:span><text:span text:style-name="T114_3">me</text:span><text:span text:style-name="T114_4"><text:s/>design,<text:s/>implementation<text:s/>and<text:s/>coordinated<text:s/>action<text:s/>among<text:s/>key<text:s/>stakeholders.</text:span></text:p>
          </table:table-cell>
          <table:table-cell table:style-name="Cell50">
            <text:p text:style-name="P115"><text:span text:style-name="T115_1">Phase<text:s/>2</text:span><text:span text:style-name="T115_2">:</text:span><text:span text:style-name="T115_3"><text:s/></text:span><text:span text:style-name="T115_4">B</text:span><text:span text:style-name="T115_5">usiness<text:s/></text:span><text:span text:style-name="T115_6">C</text:span><text:span text:style-name="T115_7">ase<text:s/>addendum</text:span></text:p>
            <text:p text:style-name="P116"/>
            <text:p text:style-name="P117"><text:span text:style-name="T117_1">Result</text:span><text:span text:style-name="T117_2"><text:s/>1<text:s/>-<text:s/>Improved<text:s/>conflict<text:s/>management<text:s/>capacity<text:s/>and<text:s/>collaboration<text:s/>among<text:s/>communities<text:s/>divided<text:s/>by<text:s/>conflict,<text:s/>and<text:s/>between<text:s/>them<text:s/>and<text:s/>institutions,<text:s/>to<text:s/>mitigate<text:s/>and<text:s/>resolve<text:s/>conflicts<text:s/>linked<text:s/>to<text:s/>land<text:s/>and<text:s/>natural<text:s/>resources.</text:span></text:p>
            <text:p text:style-name="P118"/>
            <text:p text:style-name="P119"><text:span text:style-name="T119_1">Result</text:span><text:span text:style-name="T119_2"><text:s/>2<text:s/>-<text:s/>Strengthened<text:s/>resilience<text:s/>to<text:s/>climate<text:s/>shocks<text:s/>and<text:s/>stressors<text:s/>to<text:s/>reduce<text:s/>frequency<text:s/>and<text:s/>impact<text:s/>of<text:s/>resource<text:s/>and<text:s/>land-based<text:s/>conflict<text:s/>in<text:s/>the<text:s/>Sahel</text:span><text:span text:style-name="T119_3">.</text:span></text:p>
            <text:p text:style-name="P120"/>
            <text:p text:style-name="P121"><text:span text:style-name="T121_1">Result</text:span><text:span text:style-name="T121_2"><text:s/>3<text:s/>-<text:s/>Improved<text:s/>evidence<text:s/>base<text:s/>for<text:s/>more<text:s/>effective<text:s/>stabilisation<text:s/>programme<text:s/>design,<text:s/>delivery<text:s/>and<text:s/>coordinated<text:s/>action<text:s/>among<text:s/>key<text:s/>stakeholders.</text:span></text:p>
            <text:p text:style-name="P122"/>
          </table:table-cell>
        </table:table-row>
      </table:table>
      <text:p text:style-name="P123"/>
      <text:p text:style-name="P124"><text:span text:style-name="T124_1">Transition<text:s/>from<text:s/>Phase<text:s/>1<text:s/>to<text:s/>Phase<text:s/>2<text:s/>of<text:s/>the<text:s/>JASS<text:s/>programme</text:span></text:p>
      <text:p text:style-name="P125"/>
      <text:p text:style-name="P126"><text:span text:style-name="T126_1">FCDO</text:span><text:span text:style-name="T126_2"><text:s/>made<text:s/>important<text:s/>changes<text:s/>to<text:s/>the<text:s/>original<text:s/>Phase<text:s/>I<text:s/>Theory<text:s/>of<text:s/>Change.<text:s/>These<text:s/>changes<text:s/>were<text:s/>based<text:s/>on<text:s/>learning<text:s/>from<text:s/>implementation,<text:s/></text:span><text:span text:style-name="T126_3">that<text:s/>led<text:s/>to<text:s/></text:span><text:span text:style-name="T126_4">e</text:span><text:span text:style-name="T126_5">xpand</text:span><text:span text:style-name="T126_6">ing</text:span><text:span text:style-name="T126_7"><text:s/>the<text:s/>programme<text:s/>to<text:s/></text:span><text:span text:style-name="T126_8">Niger,<text:s/>and</text:span><text:span text:style-name="T126_9"><text:s/>increas</text:span><text:span text:style-name="T126_10">ing</text:span><text:span text:style-name="T126_11"><text:s/>the<text:s/>budget<text:s/>by<text:s/>£14<text:s/>million.<text:s/>Through<text:s/>a<text:s/>Business<text:s/>Case<text:s/>Addendum,<text:s/>Phase<text:s/>II<text:s/>adopted<text:s/>a<text:s/>more<text:s/>integrated<text:s/>approach<text:s/>to<text:s/>conflict<text:s/>prevention<text:s/>and<text:s/>climate<text:s/>security,<text:s/>with<text:s/>a<text:s/>stronger<text:s/>focus<text:s/>on<text:s/>the<text:s/>needs<text:s/>of<text:s/></text:span><text:span text:style-name="T126_12">W</text:span><text:span text:style-name="T126_13">omen<text:s/>and<text:s/></text:span><text:span text:style-name="T126_14">G</text:span><text:span text:style-name="T126_15">irls<text:s/>in<text:s/>programme<text:s/>areas.</text:span></text:p>
      <text:p text:style-name="P127"/>
      <text:p text:style-name="P128"/>
      <text:p text:style-name="P129"><text:span text:style-name="T129_1">Phase<text:s/>2</text:span><text:span text:style-name="T129_2"><text:s/></text:span><text:span text:style-name="T129_3">T</text:span><text:span text:style-name="T129_4">heory<text:s/>of<text:s/></text:span><text:span text:style-name="T129_5">C</text:span><text:span text:style-name="T129_6">hange</text:span></text:p>
      <text:p text:style-name="P130"/>
      <text:p text:style-name="P131"><text:span text:style-name="T131_1">Phase<text:s/></text:span><text:span text:style-name="T131_2">2</text:span><text:span text:style-name="T131_3"><text:s/>aim</text:span><text:span text:style-name="T131_4">ed</text:span><text:span text:style-name="T131_5"><text:s/></text:span><text:span text:style-name="T131_6">to<text:s/>improve<text:s/>security<text:s/>and<text:s/>stability<text:s/>in<text:s/>the<text:s/>Sahel<text:s/></text:span><text:span text:style-name="T131_7">(impact)<text:s/></text:span><text:span text:style-name="T131_8">by<text:s/></text:span><text:span text:style-name="T131_9">i</text:span><text:span text:style-name="T131_10">mproving<text:s/>equitable<text:s/>and<text:s/>inclusive<text:s/>land,<text:s/>natural<text:s/>resource<text:s/>governance<text:s/>and<text:s/>justice<text:s/>outcomes<text:s/>for<text:s/>Malians<text:s/>and<text:s/>Nigeriens</text:span><text:span text:style-name="T131_11"><text:s/>(outcome)</text:span><text:span text:style-name="T131_12">.</text:span><text:span text:style-name="T131_13"><text:s/>This<text:s/>w</text:span><text:span text:style-name="T131_14">ould</text:span><text:span text:style-name="T131_15"><text:s/>be<text:s/>delivered<text:s/>through<text:s/>three<text:s/>results:</text:span></text:p>
      <text:p text:style-name="P132"/>
      <text:p text:style-name="P133"><text:span text:style-name="T133_1">Result<text:s/>1</text:span><text:span text:style-name="T133_2"><text:note text:note-class="footnote"><text:note-citation/><text:note-body><text:p text:style-name="P134"><text:span text:style-name="T134_1"><text:s/></text:span><text:span text:style-name="T134_2">Used<text:s/>as<text:s/>Output<text:s/>tile<text:s/></text:span><text:span text:style-name="T134_3">for<text:s/>the<text:s/>output<text:s/>assessment.<text:s/></text:span></text:p></text:note-body></text:note></text:span><text:span text:style-name="T134_4">:</text:span><text:span text:style-name="T134_5"><text:s/></text:span><text:span text:style-name="T134_6">Improved<text:s/>conflict<text:s/>management<text:s/>capacity<text:s/>and<text:s/>collaboration<text:s/>among<text:s/>communities<text:s/>divided<text:s/>by<text:s/>conflict,<text:s/>and<text:s/>between<text:s/>them<text:s/>and<text:s/>institutions,<text:s/>to<text:s/>mitigate<text:s/>and<text:s/>resolve<text:s/>conflicts<text:s/>linked<text:s/>to<text:s/>land<text:s/>and<text:s/>natural<text:s/>resources.</text:span></text:p>
      <text:p text:style-name="P135"/>
      <text:p text:style-name="P136"><text:span text:style-name="T136_1">JASS<text:s/>intended<text:s/>to<text:s/>address</text:span><text:span text:style-name="T136_2"><text:s/></text:span><text:span text:style-name="T136_3">conflicts<text:s/>between<text:s/>land<text:s/>and<text:s/>water<text:s/>users,<text:s/>especially<text:s/>pastoralists<text:s/>and<text:s/>farme</text:span><text:span text:style-name="T136_4">rs.<text:s text:c="2"/></text:span><text:span text:style-name="T136_5">These<text:s/>tensions<text:s/>can<text:s/>be<text:s/>exploited<text:s/>by<text:s/>armed<text:s/>groups<text:s/>and<text:s/>can<text:s/>fuel<text:s/>instability<text:s/>in<text:s/>the<text:s/>Sahel.<text:s/>Phase<text:s/>II<text:s/>increase</text:span><text:span text:style-name="T136_6">d</text:span><text:span text:style-name="T136_7"><text:s/>efforts<text:s/>to<text:s/>ensure<text:s/>that<text:s/>nomadic<text:s/>and<text:s/>semi-nomadic<text:s/>pastoralists,<text:s/>as<text:s/>well<text:s/>as<text:s/>farmers,<text:s/>are<text:s/>included<text:s/>in<text:s/>land<text:s/>governance<text:s/>structures<text:s/>and<text:s/>are<text:s/>better<text:s/>able<text:s/>to<text:s/>influence<text:s/>land<text:s/>use<text:s/>and<text:s/>allocation<text:s/>decisions.</text:span></text:p>
      <text:p text:style-name="P137"/>
      <text:p text:style-name="P138"><text:span text:style-name="T138_1">Result<text:s/>2</text:span><text:span text:style-name="T138_2">:<text:s/></text:span><text:span text:style-name="T138_3">Strengthened<text:s/>resilience<text:s/>to<text:s/>climate<text:s/>shocks<text:s/>and<text:s/>stressors<text:s/>to<text:s/>reduce<text:s/>frequency<text:s/>and<text:s/>impact<text:s/>of<text:s/>resource<text:s/>and<text:s/>land-based<text:s/>conflict<text:s/>in<text:s/>the<text:s/>Sahel</text:span><text:span text:style-name="T138_4">.</text:span></text:p>
      <text:p text:style-name="P139"/>
      <text:p text:style-name="P140"><text:span text:style-name="T140_1">The<text:s/>Sahel<text:s/>is<text:s/>one<text:s/>of<text:s/>the<text:s/>regions<text:s/>most<text:s/>affected<text:s/>by<text:s/>climate<text:s/>change<text:s/>and<text:s/>biodiversity<text:s/>loss.<text:s/>Land<text:s/>and<text:s/>water<text:s/>scarcity,<text:s/>and<text:s/>social<text:s/>inequalities<text:s/>all<text:s/>contribute<text:s/>to<text:s/>conflict<text:s/>in<text:s/>the<text:s/>region.<text:s/>Phase<text:s/>II<text:s/>increased<text:s/>support<text:s/>for<text:s/>climate<text:s/>adaptation<text:s/>and<text:s/>resilience<text:s/>in<text:s/>vulnerable<text:s/>rural<text:s/>communities,<text:s/>including<text:s/>investments<text:s/>designed<text:s/>to<text:s/>reduce<text:s/>pressure<text:s/>on<text:s/>natural<text:s/>resources</text:span><text:span text:style-name="T140_2">,</text:span><text:span text:style-name="T140_3"><text:s/>strengthen<text:s/>livelihoods,<text:s/>and<text:s/>address<text:s/>key<text:s/>drivers<text:s/>of<text:s/></text:span><text:span text:style-name="T140_4">conflic</text:span><text:span text:style-name="T140_5">t</text:span><text:span text:style-name="T140_6">,<text:s/>particularly<text:s/>competition<text:s/>over<text:s/>land,<text:s/>water<text:s/>and<text:s/>pasture,<text:s/>thereby<text:s/>contributing<text:s/>to<text:s/>conflict<text:s/>prevention<text:s/>and<text:s/>more<text:s/>stable<text:s/>local<text:s/>systems.</text:span></text:p>
      <text:p text:style-name="P141"/>
      <text:p text:style-name="P142"><text:span text:style-name="T142_1">Result<text:s/>3</text:span><text:span text:style-name="T142_2">:<text:s/>A<text:s/>stronger<text:s/>evidence<text:s/>base<text:s/>for<text:s/>more<text:s/>effective<text:s/>stabilisation<text:s/>programming<text:s/>and<text:s/>better<text:s/>coordination<text:s/>among<text:s/>stakeholders.<text:s/></text:span></text:p>
      <text:p text:style-name="P143"/>
      <text:p text:style-name="P144"><text:span text:style-name="T144_1">Phase<text:s/>II<text:s/>generate</text:span><text:span text:style-name="T144_2">d</text:span><text:span text:style-name="T144_3"><text:s/>and<text:s/>share</text:span><text:span text:style-name="T144_4">d</text:span><text:span text:style-name="T144_5"><text:s/>learning<text:s/>with<text:s/>national<text:s/>and<text:s/>international<text:s/>actors<text:s/>to<text:s/>improve<text:s/>programme<text:s/>design<text:s/>and<text:s/>delivery.<text:s/>It<text:s/>also<text:s/>aims<text:s/>to<text:s/>encourage<text:s/>donors<text:s/>and<text:s/>partners<text:s/>to<text:s/>support<text:s/>or<text:s/>adopt<text:s/>successful<text:s/>approaches,<text:s/>increasing<text:s/>the<text:s/>wider<text:s/>impact<text:s/>and<text:s/>value<text:s/>for<text:s/>money<text:s/>of<text:s/>UK<text:s/>investment.</text:span></text:p>
      <text:p text:style-name="P145"/>
      <text:list text:style-name="LS20" xml:id="list15" text:continue-list="list14">
        <text:list-item>
          <text:p text:style-name="P146"><text:span text:style-name="T146_1">Overall<text:s/>assessment<text:s/>of<text:s/>programme<text:s/>outcomes,<text:s/>sustainability<text:s/>and<text:s/>VfM</text:span></text:p>
        </text:list-item>
      </text:list>
      <text:p text:style-name="P147"/>
      <text:p text:style-name="P148"><text:span text:style-name="T148_1">T</text:span><text:span text:style-name="T148_2">he<text:s/></text:span><text:span text:style-name="T148_3">final</text:span><text:span text:style-name="T148_4"><text:s/>evaluation,<text:s/>interviews,<text:s/></text:span><text:span text:style-name="T148_5">monitoring<text:s/>visits<text:s/></text:span><text:span text:style-name="T148_6">and<text:s/>reporting<text:s/>demonstrated<text:s/>that<text:s/>JASS<text:s/></text:span><text:span text:style-name="T148_7">has<text:s/>performed<text:s/>well</text:span><text:span text:style-name="T148_8"><text:s/>and<text:s/></text:span><text:span text:style-name="T148_9">achieved</text:span><text:span text:style-name="T148_10"><text:s/>most<text:s/>of<text:s/></text:span><text:span text:style-name="T148_11">it</text:span><text:span text:style-name="T148_12">s</text:span><text:span text:style-name="T148_13"><text:s/>outputs</text:span><text:span text:style-name="T148_14">,<text:s/>results</text:span><text:span text:style-name="T148_15"><text:s/>and<text:s/>outcomes.</text:span><text:span text:style-name="T148_16"><text:s text:c="2"/></text:span><text:span text:style-name="T148_17"><text:s/></text:span><text:span text:style-name="T148_18">This<text:s/>section<text:s/>will<text:s/>look<text:s/>at<text:s/>how<text:s/>JASS<text:s/>contributes<text:s/>to<text:s/>the<text:s/>wider<text:s/>impact<text:s/>as<text:s/>defined<text:s/>in<text:s/></text:span><text:span text:style-name="T148_19">theory<text:s/>of<text:s/>changes,<text:s/>the<text:s/>outcomes<text:s/>and<text:s/>results.<text:s text:c="2"/></text:span></text:p>
      <text:p text:style-name="P149"/>
      <text:list text:style-name="LS34" xml:id="list16">
        <text:list-item>
          <text:p text:style-name="P150"><text:span text:style-name="T150_1">Did<text:s/>JASS<text:s/>contribute<text:s/>to<text:s/>Improved<text:s/>security<text:s/>and<text:s/>stability<text:s/>in<text:s/>the<text:s/>Sahel<text:s/>(Impact)?<text:s/></text:span></text:p>
        </text:list-item>
      </text:list>
      <text:p text:style-name="P151"/>
      <text:p text:style-name="P152"><text:span text:style-name="T152_1">JASS<text:s/>has<text:s/>delivered<text:s/>what<text:s/>is<text:s/>set<text:s/>out<text:s/>to<text:s/>do<text:s/>as<text:s/>explained<text:s/>above<text:s/>and<text:s/>had<text:s/>positive<text:s/>results<text:s/>and<text:s/>outcomes.<text:s text:c="3"/></text:span><text:span text:style-name="T152_2">I</text:span><text:span text:style-name="T152_3">n<text:s/>terms<text:s/>of<text:s/>having<text:s/>a<text:s/>wider<text:s/>impact<text:s/>on<text:s/>improving<text:s/>security<text:s/>and<text:s/>stability<text:s/>in<text:s/>the<text:s/>Sahel,<text:s/>the<text:s/>results<text:s/>are<text:s/>mixed</text:span><text:span text:style-name="T152_4">:<text:s text:c="2"/></text:span><text:span text:style-name="T152_5">t</text:span><text:span text:style-name="T152_6">he<text:s/>trend<text:s/>of<text:s/>the<text:s/></text:span><text:span text:style-name="T152_7">wider<text:s/>conflict<text:s/>dynamics<text:s/>have<text:s/>had<text:s/>a</text:span><text:span text:style-name="T152_8"><text:s/>negative</text:span><text:span text:style-name="T152_9"><text:s/>impact</text:span><text:span text:style-name="T152_10"><text:s/>on<text:s/>security<text:s/>and<text:s/>stability<text:s/>of<text:s/></text:span><text:span text:style-name="T152_11">Mali<text:s/>and<text:s/>Niger</text:span><text:span text:style-name="T152_12">.<text:s text:c="2"/></text:span><text:span text:style-name="T152_13">This<text:s/>can<text:s/>be<text:s/>seen<text:s/>through<text:s/>the<text:s/>e</text:span><text:span text:style-name="T152_14">xpansion<text:s/>of<text:s/></text:span><text:span text:style-name="T152_15">activities<text:s/>of<text:s/></text:span><text:span text:style-name="T152_16">JNIM<text:s/>and<text:s/>other<text:s/></text:span><text:span text:style-name="T152_17">violent</text:span><text:span text:style-name="T152_18"><text:s/>extremist<text:s/>groups</text:span><text:span text:style-name="T152_19">,<text:s/>conflict<text:s/>being<text:s/></text:span><text:span text:style-name="T152_20">wide<text:s/>spread</text:span><text:span text:style-name="T152_21">,<text:s/>and<text:s/></text:span><text:span text:style-name="T152_22">increasing<text:s/>fatalities.<text:s/></text:span><text:span text:style-name="T152_23">The<text:s/></text:span><text:span text:style-name="T152_24">final</text:span><text:span text:style-name="T152_25"><text:s/>evaluation<text:s/>reported<text:s/></text:span><text:span text:style-name="T152_26">people<text:s/>interviewed</text:span><text:span text:style-name="T152_27"><text:s/>felt<text:s/>their<text:s/>communities<text:s/>to<text:s/>be<text:s/>peaceful,<text:s/>safe<text:s/>and<text:s/>secure<text:s/>reduced<text:s/>from<text:s/>92%<text:s/>to<text:s/>84%<text:s/>over<text:s/>the<text:s/>last<text:s/>3<text:s/>years</text:span><text:span text:style-name="T152_28">.<text:s text:c="2"/>M</text:span><text:span text:style-name="T152_29">ali<text:s/>faced<text:s/>by<text:s/>the<text:s/>largest<text:s/>drop</text:span><text:span text:style-name="T152_30">,</text:span><text:span text:style-name="T152_31"><text:s/>not<text:s/></text:span><text:span text:style-name="T152_32">surprising<text:s/>with<text:s/>the<text:s/>incidents</text:span><text:span text:style-name="T152_33"><text:s/></text:span><text:span text:style-name="T152_34">since<text:s/>end<text:s/></text:span><text:span text:style-name="T152_35">2025</text:span><text:span text:style-name="T152_36">.<text:s text:c="2"/>On<text:s/>the<text:s/>other</text:span><text:span text:style-name="T152_37"><text:s/>hand,</text:span><text:span text:style-name="T152_38"><text:s/>beneficiaries<text:s/>reported<text:s/>an<text:s/>overall<text:s/>reduction<text:s/></text:span><text:span text:style-name="T152_39">intra-community<text:s/>conflicts</text:span><text:span text:style-name="T152_40"><text:s/>due<text:s/>to<text:s/>JASS.<text:s text:c="2"/>This<text:s/>shows<text:s/>there<text:s/>are<text:s/>different<text:s/>perspectives<text:s/>on<text:s/>what<text:s/>is<text:s/>seen<text:s/>as<text:s/>safety<text:s/>and<text:s/>security,<text:s/>JASS<text:s/>did<text:s/>help<text:s/>reduce<text:s/>conflicts<text:s/>between<text:s/>pastoralist<text:s/>and<text:s/>farmers,<text:s/>and<text:s/>help</text:span><text:span text:style-name="T152_41">ed</text:span><text:span text:style-name="T152_42"><text:s/>build<text:s/>trust<text:s/>and<text:s/></text:span><text:span text:style-name="T152_43">institutions.</text:span><text:span text:style-name="T152_44"><text:s/>The<text:s/>ambition<text:s/>to<text:s/>influence<text:s/>wider<text:s/>regional<text:s/>security<text:s/>dynamics<text:s/>was<text:s/>beyond<text:s/>the<text:s/>scope<text:s/>of<text:s/>a<text:s/>localised<text:s/>programme,<text:s/>although<text:s/>JASS<text:s/>demonstrated<text:s/>clear<text:s/>contributions<text:s/>to<text:s/>stability<text:s/>at<text:s/>community<text:s/>level<text:s/>through<text:s/>integrated<text:s/>resilience<text:s/>and<text:s/>governance<text:s/>pathways.</text:span></text:p>
      <text:p text:style-name="P153"/>
      <text:list text:style-name="LS34" xml:id="list17" text:continue-list="list16">
        <text:list-item>
          <text:p text:style-name="P154"><text:span text:style-name="T154_1">Did<text:s/>JASS<text:s/>improve<text:s/></text:span><text:span text:style-name="T154_2">equitable<text:s/>and<text:s/>inclusive<text:s/>land,<text:s/>natural<text:s/>resource<text:s/>governance<text:s/>and<text:s/>justice<text:s/>outcomes<text:s/>for<text:s/>Malians<text:s/>and<text:s/>Nigeriens</text:span><text:span text:style-name="T154_3">?<text:s/>(Outcome)</text:span></text:p>
        </text:list-item>
      </text:list>
      <text:p text:style-name="P155"/>
      <text:p text:style-name="P156"><text:span text:style-name="T156_1">JASS<text:s/>contributed<text:s/>to<text:s/>more<text:s/>equitable<text:s/>and<text:s/>inclusive<text:s/>land<text:s/>and<text:s/>natural<text:s/>resource<text:s/>governance<text:s/>by<text:s/>strengthening<text:s/>and<text:s/>expanding<text:s/>locally<text:s/>legitimate<text:s/>institutions,<text:s/>particularly<text:s/>COFOs</text:span><text:span text:style-name="T156_2"><text:s/>(</text:span><text:span text:style-name="T156_3">land<text:s/>commissions</text:span><text:span text:style-name="T156_4">)</text:span><text:span text:style-name="T156_5"><text:s/>that<text:s/>were<text:s/>established<text:s/>or<text:s/>revitalised,<text:s/>enabling<text:s/>clearer<text:s/>and<text:s/>more<text:s/>transparent<text:s/>rules<text:s/>on<text:s/>land<text:s/>access,<text:s/>inheritance,<text:s/>and<text:s/>resource<text:s/>use.<text:s/>These<text:s/>structures,<text:s/>reinforced<text:s/>by<text:s/>parallel<text:s/>climate<text:s/>adaptation<text:s/>investments<text:s/>(e.g.<text:s/>land<text:s/>restoration,<text:s/>water<text:s/>management<text:s/>and<text:s/>grazing<text:s/>corridor<text:s/>demarcation)<text:s/>and<text:s/>locally<text:s/>negotiated<text:s/>agreements,<text:s/>supported<text:s/>practical<text:s/>conflict<text:s/>prevention<text:s/>measures.<text:s/>Together,<text:s/>governance<text:s/>and<text:s/>adaptation<text:s/>interventions<text:s/>reduced<text:s/>pressure<text:s/>on<text:s/>shared<text:s/>resources<text:s/>and<text:s/>enabled<text:s/>more<text:s/>durable<text:s/>local<text:s/>agreements,<text:s/>helping<text:s/>to<text:s/>prevent<text:s/>disputes<text:s/>from<text:s/>escalating.</text:span><text:span text:style-name="T156_6"><text:s text:c="2"/></text:span><text:span text:style-name="T156_7">Communities<text:s/>increasingly<text:s/>resolved<text:s/>disputes<text:s/>at<text:s/>local<text:s/>level</text:span><text:span text:style-name="T156_8"><text:s/>before<text:s/>it<text:s/>requires<text:s/>formal<text:s/>legal<text:s/>process.<text:s text:c="2"/>Decisions<text:s/>at<text:s/>COFOs<text:s/>are<text:s/>formally<text:s/>validated</text:span><text:span text:style-name="T156_9">,<text:s/>strengthening<text:s/>links</text:span><text:span text:style-name="T156_10"><text:s/>and<text:s/>build<text:s/>trust</text:span><text:span text:style-name="T156_11"><text:s/></text:span><text:span text:style-name="T156_12">between<text:s/>communities<text:s/>and<text:s/>t</text:span><text:span text:style-name="T156_13">he<text:s/>justice<text:s/>system.<text:s/></text:span><text:span text:style-name="T156_14">(refer<text:s/>to<text:s/>page<text:s/>10<text:s/>section<text:s/>2<text:s/>for<text:s/>more<text:s/>details)</text:span></text:p>
      <text:p text:style-name="P157"/>
      <text:p text:style-name="P158"><text:span text:style-name="T158_1">Inclusion<text:s/>improved<text:s/>materially,<text:s/>with<text:s/>women’s<text:s/>participation<text:s/>in<text:s/>decision-making<text:s/>reaching<text:s/>around<text:s/>40%<text:s/>in<text:s/></text:span><text:span text:style-name="T158_2">programme<text:s/>areas<text:s/>since<text:s/>the<text:s/>beginning<text:s/>of<text:s/>JASS</text:span><text:span text:style-name="T158_3">,<text:s/>and<text:s/>examples<text:s/>of<text:s/>women<text:s/>claiming<text:s/>inheritance<text:s/>rights<text:s/>and<text:s/>actively<text:s/>shaping<text:s/>land<text:s/>decisions.<text:s/>However,<text:s/>constraints<text:s/>remain,<text:s/>including<text:s/>financial<text:s/>barriers<text:s/>to<text:s/>accessing<text:s/>formal<text:s/>justice<text:s/>and<text:s/>uneven<text:s/>influence<text:s/>of<text:s/>women<text:s/>despite<text:s/>improved<text:s/>participation.</text:span></text:p>
      <text:p text:style-name="P159"/>
      <text:list text:style-name="LS34" xml:id="list18" text:continue-list="list16">
        <text:list-item>
          <text:p text:style-name="P160"><text:span text:style-name="T160_1">How<text:s/>did<text:s/>JASS<text:s/>deliver<text:s/>on<text:s/>the<text:s/>3<text:s/>results?<text:s/></text:span></text:p>
        </text:list-item>
      </text:list>
      <text:p text:style-name="P161"/>
      <text:p text:style-name="P162"><text:span text:style-name="T162_1">Result</text:span><text:span text:style-name="T162_2"><text:s/>1:<text:s/>Improved<text:s/>conflict<text:s/>management<text:s/>capacity<text:s/>and<text:s/>collaboration</text:span></text:p>
      <text:p text:style-name="P163"><text:span text:style-name="T163_1">JASS<text:s/>contributed<text:s/>to<text:s/>strengthening<text:s/>the<text:s/>conflict<text:s/>prevention<text:s/>capability<text:s/>of<text:s/>land<text:s/>governance<text:s/>and<text:s/>justice<text:s/>structures,<text:s/>as<text:s/>well<text:s/>as<text:s/>the<text:s/>durability<text:s/>of<text:s/>their<text:s/>decisions.<text:s text:c="2"/></text:span><text:span text:style-name="T163_2">T</text:span><text:span text:style-name="T163_3">he<text:s/>programme<text:s/>helped<text:s/>shift<text:s/>behaviour<text:s/>away<text:s/>from<text:s/>violence<text:s/>towards<text:s/>structured,<text:s/>inclusive<text:s/>dispute<text:s/>resolution.<text:s/></text:span><text:span text:style-name="T163_4"><text:s/></text:span><text:span text:style-name="T163_5">It<text:s/>strengthened<text:s/>the<text:s/>link<text:s/>between<text:s/>communities<text:s/>and<text:s/>the<text:s/>state,<text:s/>although<text:s/>these<text:s/>gains<text:s/>depend<text:s/>on<text:s/>continued<text:s/>support<text:s/>to<text:s/>local<text:s/>institutions.</text:span><text:span text:style-name="T163_6"><text:s text:c="2"/></text:span><text:span text:style-name="T163_7">Th</text:span><text:span text:style-name="T163_8">i</text:span><text:span text:style-name="T163_9">s<text:s/>finding<text:s/>is<text:s/>based<text:s/>on<text:s/></text:span><text:span text:style-name="T163_10">the<text:s/></text:span><text:span text:style-name="T163_11">final<text:s/></text:span><text:span text:style-name="T163_12">evaluation,<text:s/>interviews,<text:s/>monitoring<text:s/>reports<text:s/></text:span><text:span text:style-name="T163_13">with<text:s/>key<text:s/>statistics<text:s/>extracted<text:s/>in<text:s/>the<text:s/>box<text:s/>below.<text:s/></text:span></text:p>
      <text:p text:style-name="P164"/>
      <text:p text:style-name="P165"><text:span text:style-name="T165_1">JASS<text:s/>performed<text:s/>strongly<text:s/>in<text:s/>strengthening<text:s/>local<text:s/>conflict<text:s/>management<text:s/>and<text:s/>improving<text:s/>collaboration<text:s/>between<text:s/>communities<text:s/>and<text:s/>institutions.<text:s/>Support<text:s/>to</text:span><text:span text:style-name="T165_2"><text:s/>COFOS<text:s/>(</text:span><text:span text:style-name="T165_3">land<text:s/>commissions</text:span><text:span text:style-name="T165_4">)</text:span><text:span text:style-name="T165_5"><text:s/>and<text:s/>related<text:s/>mechanisms<text:s/>increased<text:s/>trust,<text:s/>legitimacy,<text:s/>and<text:s/>perceptions<text:s/>of<text:s/>fairness<text:s/>in<text:s/>resource<text:s/>governance.<text:s/>These<text:s/>structures<text:s/>enabled<text:s/>more<text:s/>inclusive<text:s/>and<text:s/>predictable<text:s/>dispute<text:s/>resolution,<text:s/>contributing<text:s/>to<text:s/>a<text:s/>shift<text:s/>towards<text:s/>peaceful<text:s/>conflict<text:s/>management<text:s/>and<text:s/>reduced<text:s/></text:span><text:span text:style-name="T165_6">the<text:s/>burden</text:span><text:span text:style-name="T165_7"><text:s/></text:span><text:span text:style-name="T165_8">on<text:s/>formal<text:s/>courts</text:span><text:span text:style-name="T165_9"><text:s/></text:span><text:span text:style-name="T165_10">for<text:s/>issues<text:s/>that<text:s/>are<text:s/>can<text:s/>be<text:s/>resolved<text:s/>locally</text:span><text:span text:style-name="T165_11">.<text:s/></text:span></text:p>
      <text:p text:style-name="P166"/>
      <text:p text:style-name="P167"><draw:frame svg:x="-0.026cm" svg:y="1.649cm" svg:width="17.886cm" svg:height="4.842cm" draw:style-name="FR2" text:anchor-type="char" draw:z-index="2"><draw:text-box><text:p text:style-name="P168"><text:span text:style-name="T168_1">Result<text:s/>1<text:s/>-<text:s/>Key<text:s/>findings<text:s/>in<text:s/>numbers<text:s/></text:span><text:span text:style-name="T168_2">from<text:s/></text:span><text:span text:style-name="T168_3">f</text:span><text:span text:style-name="T168_4">inal<text:s/></text:span><text:span text:style-name="T168_5">e</text:span><text:span text:style-name="T168_6">valuation):</text:span></text:p><text:list text:style-name="LS17" xml:id="list19"><text:list-item><text:p text:style-name="P169"><text:span text:style-name="T169_1">87%<text:s/>of<text:s/>land<text:s/>conflicts<text:s/>were<text:s/>resolved<text:s/>by<text:s/>supported<text:s/>mechanism</text:span><text:span text:style-name="T169_2">s</text:span><text:span text:style-name="T169_3">.<text:s/></text:span></text:p></text:list-item><text:list-item><text:p text:style-name="P170"><text:span text:style-name="T170_1">Trust<text:s/>in<text:s/>institutions<text:s/>increased<text:s/>from<text:s/>93%<text:s/></text:span><text:span text:style-name="T170_2">(at<text:s/>baseline)</text:span><text:span text:style-name="T170_3"><text:s/>to<text:s/>99%<text:s/></text:span><text:span text:style-name="T170_4">(at<text:s/>the<text:s/>end<text:s/>of<text:s/>the<text:s/>programme),</text:span><text:span text:style-name="T170_5"><text:s/>showing<text:s/>stronger<text:s/>confidence<text:s/>in<text:s/>local<text:s/>dispute<text:s/>resolution.<text:s/></text:span></text:p></text:list-item><text:list-item><text:p text:style-name="P171"><text:span text:style-name="T171_1">Perceptions<text:s/>of<text:s/>fair<text:s/>land<text:s/>governance<text:s/>rose<text:s/>from<text:s/>62%<text:s/></text:span><text:span text:style-name="T171_2">(baseline)</text:span><text:span text:style-name="T171_3"><text:s/>to<text:s/>97%<text:s/></text:span><text:span text:style-name="T171_4">(end),</text:span><text:span text:style-name="T171_5"><text:s/>indicating<text:s/>improved<text:s/>legitimacy.<text:s/></text:span></text:p></text:list-item><text:list-item><text:p text:style-name="P172"><text:span text:style-name="T172_1">Improved<text:s/>relations<text:s/>with<text:s/>authorities<text:s/>increased<text:s/>from<text:s/>50%<text:s/></text:span><text:span text:style-name="T172_2">(baseline)</text:span><text:span text:style-name="T172_3"><text:s/>to<text:s/>86%<text:s/></text:span><text:span text:style-name="T172_4">(end).</text:span><text:span text:style-name="T172_5"><text:s/></text:span></text:p></text:list-item><text:list-item><text:p text:style-name="P173"><text:span text:style-name="T173_1">91%<text:s/>of<text:s/>people<text:s/>reported<text:s/>inclusive<text:s/>decision-making,<text:s/>reflecting<text:s/>better<text:s/>participation<text:s/>of<text:s/>women<text:s/>and<text:s/>marginalised<text:s/>groups.<text:s/></text:span></text:p></text:list-item></text:list></draw:text-box></draw:frame><text:span text:style-name="T173_2">Evidence<text:s/>shows<text:s/>that<text:s/>improved<text:s/>inclusion<text:s/>and<text:s/>legitimacy<text:s/>strengthened<text:s/>community–state<text:s/>relations<text:s/>and<text:s/>helped<text:s/>manage<text:s/>local<text:s/>tensions.<text:s/>However,<text:s/>impacts<text:s/>on<text:s/>wider<text:s/>conflict<text:s/>dynamics<text:s/>remain<text:s/>limited<text:s/>and<text:s/>difficult<text:s/>to<text:s/>attribute,<text:s/>reflecting<text:s/>the<text:s/>influence<text:s/>of<text:s/>broader<text:s/>insecurity<text:s/>beyond<text:s/>programme<text:s/>areas.</text:span></text:p>
      <text:p text:style-name="P174"/>
      <text:p text:style-name="P175"><text:span text:style-name="T175_1">Result</text:span><text:span text:style-name="T175_2"><text:s/>2:<text:s/>Strengthened<text:s/>resilience<text:s/>to<text:s/>climate<text:s/>shocks<text:s/>and<text:s/>conflict<text:s/>drivers</text:span><text:span text:style-name="T175_3"><text:s/></text:span></text:p>
      <text:p text:style-name="P176"><text:span text:style-name="T176_1">Climate-smart<text:s/>agriculture,<text:s/>land<text:s/>restoration,<text:s/>and<text:s/>water<text:s/>management<text:s/>interventions<text:s/>generated<text:s/>visible<text:s/>economic<text:s/>and<text:s/>social<text:s/>benefits,<text:s/>increasing<text:s/>production<text:s/>and<text:s/>improving<text:s/>households’<text:s/>capacity<text:s/>to<text:s/>cope<text:s/>with<text:s/>shocks.<text:s/>These<text:s/>gains<text:s/></text:span><text:span text:style-name="T176_2">helped<text:s/>reinforce<text:s/>cooperation<text:s/>within<text:s/>and<text:s/>between<text:s/>communities,<text:s/>supporting<text:s/>more<text:s/>inclusive<text:s/>local<text:s/>institutions<text:s/></text:span><text:span text:style-name="T176_3">and<text:s/></text:span><text:span text:style-name="T176_4">contribut</text:span><text:span text:style-name="T176_5">ing</text:span><text:span text:style-name="T176_6"><text:s/>to<text:s/></text:span><text:span text:style-name="T176_7">greater<text:s/></text:span><text:span text:style-name="T176_8">stability.<text:s text:c="2"/></text:span></text:p>
      <text:p text:style-name="P177"/>
      <text:p text:style-name="P178"><draw:frame svg:x="-0.019cm" svg:y="3.671cm" svg:width="17.648cm" svg:height="5.239cm" draw:style-name="FR3" text:anchor-type="char" draw:z-index="0"><draw:text-box><text:p text:style-name="P179"><text:span text:style-name="T179_1">Result<text:s/>2<text:s/>-<text:s/>Key<text:s/>findings<text:s/>in<text:s/>numbers</text:span><text:span text:style-name="T179_2"><text:s/>from<text:s/>the<text:s/></text:span><text:span text:style-name="T179_3">final<text:s/>e</text:span><text:span text:style-name="T179_4">valuation</text:span></text:p><text:list text:style-name="LS17" xml:id="list24"><text:list-item><text:p text:style-name="P180"><text:span text:style-name="T180_1">87%<text:s/>of<text:s/>farmers<text:s/>reported<text:s/>increased<text:s/>production<text:s/>(compared<text:s/>to<text:s/>beginning<text:s/>of<text:s/>the<text:s/>programme),<text:s/>with<text:s/>significant<text:s/>yield<text:s/>gains<text:s/>from<text:s/>climate-smart<text:s/>practices.<text:s/></text:span></text:p></text:list-item><text:list-item><text:p text:style-name="P181"><text:span text:style-name="T181_1">89%<text:s/>of<text:s/>people<text:s/>reported<text:s/>their<text:s/>social<text:s/>and<text:s/>economic<text:s/>prospects<text:s/>had<text:s/>improved<text:s/>since<text:s/>the<text:s/>beginning<text:s/>of<text:s/>the<text:s/>programme).<text:s/></text:span></text:p></text:list-item><text:list-item><text:p text:style-name="P182"><text:span text:style-name="T182_1">15%<text:s/>of<text:s/>people<text:s/>part<text:s/>of<text:s/>JASS<text:s/>programme<text:s/>were<text:s/>able<text:s/>to<text:s/>recover<text:s/>fully<text:s/>from<text:s/>a<text:s/>shock<text:s/>and<text:s/>74%<text:s/>partially.<text:s/>(compared<text:s/>to<text:s text:c="2"/>non-recipients),</text:span></text:p></text:list-item><text:list-item><text:p text:style-name="P183"><text:span text:style-name="T183_1">59%<text:s/>of<text:s/>JASS<text:s/>beneficiaries<text:s/>felt<text:s/>they<text:s/>could<text:s/>face<text:s/>a<text:s/>future<text:s/>shock<text:s/>compared<text:s/>to<text:s/>42%<text:s/>of<text:s/>non-beneficiaries.<text:s/></text:span></text:p></text:list-item><text:list-item><text:p text:style-name="P184"><text:span text:style-name="T184_1">Only<text:s/>23%<text:s/>of<text:s/>respondents<text:s/>felt<text:s/>pressure<text:s/>on<text:s/>natural<text:s/>resources<text:s/>had<text:s/>reduced,<text:s/>showing<text:s/>continued<text:s/>strain<text:s/>from<text:s/>climate<text:s/>and<text:s/>population<text:s/>pressures.<text:s/></text:span></text:p></text:list-item></text:list></draw:text-box></draw:frame><text:span text:style-name="T184_2">The<text:s/>programme<text:s/>delivered<text:s/>tangible<text:s/>improvements<text:s/>in<text:s/>livelihoods<text:s/>and<text:s/>resilience,<text:s/>which<text:s/>were<text:s/>critical<text:s/>in<text:s/>building<text:s/>community<text:s/>buy-in<text:s/>and<text:s/>reducing<text:s/>vulnerability.<text:s/></text:span><text:span text:style-name="T184_3">Evidence<text:s/>indicates<text:s/>that<text:s/>climate<text:s/>resilience<text:s/>and<text:s/>adaptation<text:s/>play<text:s/>an<text:s/>important<text:s/>role<text:s/>in<text:s/>shaping<text:s/>pathways<text:s/>towards<text:s/>conflict<text:s/>prevention<text:s/>and<text:s/>resolution<text:s/>by<text:s/>strengthening<text:s/>livelihoods,<text:s/>improving<text:s/>governance<text:s/>and<text:s/>resource<text:s/>management,<text:s/>and<text:s/>enhancing<text:s/>social<text:s/>cohesion.<text:s/>In<text:s/>this<text:s/>way,<text:s/>resilience<text:s/>investments<text:s/>acted<text:s/>as<text:s/>a<text:s/>buffer<text:s/>against<text:s/>rising<text:s/>pressures,<text:s/>helping<text:s/>to<text:s/>mitigate<text:s/>tensions<text:s/>and<text:s/>support<text:s/>more<text:s/>sustainable,<text:s/>locally<text:s/>grounded<text:s/>processes<text:s/>of<text:s/>peace<text:s/>and<text:s/>stability,<text:s/>even<text:s/>as<text:s/>broader<text:s/>structural<text:s/>drivers<text:s/>of<text:s/>conflict<text:s/>persisted.<text:s/></text:span></text:p>
      <text:p text:style-name="P185"/>
      <text:p text:style-name="P186"><text:span text:style-name="T186_1">Result</text:span><text:span text:style-name="T186_2"><text:s/>3:<text:s/>Improved<text:s/>evidence<text:s/>base<text:s/>and<text:s/>coordinated<text:s/>action</text:span></text:p>
      <text:p text:style-name="P187"><text:span text:style-name="T187_1">JASS<text:s/>strengthened<text:s/>evidence-based<text:s/>programming<text:s/>and<text:s/>coordination<text:s/>among<text:s/>stakeholders.<text:s/></text:span><text:span text:style-name="T187_2">Continuous<text:s/>research<text:s/>and<text:s/>analysis<text:s/>supported<text:s/>adaptive<text:s/>delivery,<text:s/>improved<text:s/>targeting,<text:s/>and<text:s/>informed<text:s/>policy<text:s/>engagement.</text:span><text:span text:style-name="T187_3"><text:s/>The<text:s/>programme<text:s/>also<text:s/>contributed<text:s/>to<text:s/>stronger<text:s/>coordination<text:s/>through<text:s/>partnerships<text:s/>and<text:s/>coalition-building<text:s/>across<text:s/>government,<text:s/>civil<text:s/>society,<text:s/>and<text:s/>development<text:s/>actors.</text:span></text:p>
      <text:p text:style-name="P188"/>
      <text:p text:style-name="P189"><draw:frame svg:x="-0.019cm" svg:y="2.124cm" svg:width="18.045cm" svg:height="2.805cm" draw:style-name="FR4" text:anchor-type="char" draw:z-index="4"><draw:text-box><text:p text:style-name="P190"><text:span text:style-name="T190_1">Result<text:s/>3<text:s/>-<text:s/></text:span><text:span text:style-name="T190_2">Key<text:s/>findings<text:s/>in<text:s/>numbers</text:span><text:span text:style-name="T190_3"><text:s/>from<text:s/>the<text:s/>final<text:s/>evaluation</text:span></text:p><text:list text:style-name="LS17" xml:id="list29"><text:list-item><text:p text:style-name="P191"><text:span text:style-name="T191_1">47<text:s/>organisations<text:s/>engaged<text:s/>in<text:s/>coalitions,<text:s/>improving<text:s/>coordination<text:s/>across<text:s/>government,<text:s/>NGOs,<text:s/>and<text:s/>partners.<text:s/></text:span></text:p></text:list-item><text:list-item><text:p text:style-name="P192"><text:span text:style-name="T192_1">17<text:s/>research<text:s/>outputs<text:s/>produced,<text:s/>with<text:s/>93%<text:s/>stakeholder<text:s/>awareness<text:s/>and<text:s/>77%<text:s/>reporting<text:s/>they<text:s/>were<text:s/>useful<text:s/>for<text:s/>decisions.<text:s/></text:span></text:p></text:list-item></text:list><text:p text:style-name="P193"/></draw:text-box></draw:frame><text:span text:style-name="T193_1">Evidence<text:s/>directly<text:s/>informed<text:s/>programme<text:s/>design<text:s/>and<text:s/>adaptation,<text:s/>including<text:s/>targeting<text:s/>and<text:s/>climate<text:s/>integration.<text:s/>The<text:s/>programme<text:s/>contributed<text:s/>to<text:s/>policy<text:s/>and<text:s/>institutional<text:s/>reforms,<text:s/>particularly<text:s/>on<text:s/>land<text:s/>governance<text:s/>and<text:s/>inclusion.</text:span><text:span text:style-name="T193_2"><text:s/>The<text:s/>final<text:s/>evaluation<text:s/>notes<text:s/>that<text:s/>evidence<text:s/>use<text:s/>could<text:s/>be<text:s/>strengthened<text:s/>and<text:s/>some<text:s/>findings<text:s/>were<text:s/>presented<text:s/>more<text:s/>positively<text:s/>than<text:s/>the<text:s/>data<text:s/>supports.</text:span></text:p>
      <text:p text:style-name="P194"/>
      <text:list text:style-name="LS20" xml:id="list31" text:continue-list="list14">
        <text:list-item>
          <text:p text:style-name="P195"><text:span text:style-name="T195_1">Sustainability</text:span><text:span text:style-name="T195_2"><text:s/>of<text:s/>the<text:s/>programme</text:span></text:p>
        </text:list-item>
      </text:list>
      <text:p text:style-name="P196"/>
      <text:p text:style-name="P197"><text:span text:style-name="T197_1">The<text:s/>element<text:s/>of<text:s/>the<text:s/>JASS<text:s/>programme<text:s/>that<text:s/>are<text:s/>most<text:s/>likely<text:s/>to<text:s/>be<text:s/>sustained<text:s/>at<text:s/>the<text:s/>end<text:s/>of<text:s/>the<text:s/>programme<text:s/>include<text:s/>the<text:s/></text:span><text:span text:style-name="T197_2">COFOs</text:span><text:span text:style-name="T197_3">,<text:s/>the<text:s/></text:span><text:span text:style-name="T197_4">local<text:s/></text:span><text:span text:style-name="T197_5">conflict<text:s/>resolution</text:span><text:span text:style-name="T197_6"><text:s/>and<text:s/>early<text:s/>warning<text:s/>mechanisms</text:span><text:span text:style-name="T197_7">.<text:s text:c="2"/>This<text:s/>is<text:s/>because<text:s/></text:span><text:span text:style-name="T197_8">JASS</text:span><text:span text:style-name="T197_9"><text:s/>has<text:s/>deliberately<text:s/></text:span><text:span text:style-name="T197_10">focus</text:span><text:span text:style-name="T197_11">ed</text:span><text:span text:style-name="T197_12"><text:s/>on<text:s/>working<text:s/>through<text:s/>existing<text:s/>governance<text:s/>systems</text:span><text:span text:style-name="T197_13">,<text:s/>increasing<text:s/>their<text:s/>capacity<text:s/>and<text:s/>through<text:s/>External<text:s/>Steering<text:s/>Committee<text:s/>meetings<text:s/></text:span><text:span text:style-name="T197_14">chaired</text:span><text:span text:style-name="T197_15"><text:s/>either<text:s/>by<text:s/>the<text:s/>Minister<text:s/>of<text:s/>Agriculture<text:s/>or<text:s/></text:span><text:span text:style-name="T197_16">their</text:span><text:span text:style-name="T197_17"><text:s/></text:span><text:span text:style-name="T197_18">representative</text:span><text:span text:style-name="T197_19"><text:s/></text:span><text:span text:style-name="T197_20">to<text:s/></text:span><text:span text:style-name="T197_21">get<text:s/>high<text:s/>level<text:s/>buy</text:span><text:span text:style-name="T197_22"><text:s/>and<text:s/>potential<text:s/>funding</text:span><text:span text:style-name="T197_23">.<text:s text:c="2"/></text:span><text:span text:style-name="T197_24"><text:s/></text:span><text:span text:style-name="T197_25">A</text:span><text:span text:style-name="T197_26">voiding<text:s/>dependency<text:s/>on<text:s/>financial<text:s/>incentives</text:span><text:span text:style-name="T197_27"><text:s/>(such<text:s/>as<text:s/>not<text:s/>paying<text:s/>per<text:s/>diems<text:s/>for<text:s/>participant</text:span><text:span text:style-name="T197_28">s</text:span><text:span text:style-name="T197_29"><text:s/>of<text:s/>trainings)</text:span><text:span text:style-name="T197_30"><text:s/>has<text:s/>help</text:span><text:span text:style-name="T197_31">ed<text:s/>support</text:span><text:span text:style-name="T197_32"><text:s/></text:span><text:span text:style-name="T197_33">local<text:s/>ownership</text:span><text:span text:style-name="T197_34">.</text:span></text:p>
      <text:p text:style-name="P198"/>
      <text:p text:style-name="P199"><text:span text:style-name="T199_1">Wider</text:span><text:span text:style-name="T199_2"><text:s/>sustainability<text:s/>prospects<text:s/>vary<text:s/>significantly<text:s/>across<text:s/>contexts</text:span><text:span text:style-name="T199_3">,</text:span><text:span text:style-name="T199_4"><text:s/>depending<text:s/>on<text:s/>government<text:s/>commitment<text:s/>and<text:s/>local<text:s/></text:span><text:span text:style-name="T199_5">financing<text:s/>mechanisms</text:span><text:span text:style-name="T199_6">,<text:s/>with<text:s/>stronger<text:s/>financial<text:s/>and<text:s/>institutional<text:s/>viability<text:s/>in<text:s/>Niger,<text:s/>while<text:s/>in<text:s/>Mali<text:s/>the<text:s/>continuation<text:s/>of<text:s/>benefits<text:s/>is<text:s/>more<text:s/>uncertain<text:s/>due<text:s/>to<text:s/>weaker<text:s/>state<text:s/>support<text:s/>and<text:s/>limited<text:s/>resourcing.<text:s/></text:span><text:span text:style-name="T199_7">T</text:span><text:span text:style-name="T199_8">he<text:s/>revenue<text:s/>generating<text:s/>mechanisms<text:s/>established<text:s/>in<text:s/>some<text:s/>C</text:span><text:span text:style-name="T199_9">O</text:span><text:span text:style-name="T199_10">F</text:span><text:span text:style-name="T199_11">O</text:span><text:span text:style-name="T199_12">s</text:span><text:span text:style-name="T199_13"><text:s/>particularly<text:s/>in<text:s/>Niger</text:span><text:span text:style-name="T199_14">,<text:s/></text:span><text:span text:style-name="T199_15">allow</text:span><text:span text:style-name="T199_16">ed</text:span><text:span text:style-name="T199_17"><text:s/>them<text:s/></text:span><text:span text:style-name="T199_18">to<text:s/></text:span><text:span text:style-name="T199_19">be<text:s/>autonomous<text:s/>and<text:s/>self-sustained<text:s/>beyond<text:s/>the<text:s/>project<text:s/>and<text:s/>reduces<text:s/>reliance<text:s/>on<text:s/>the<text:s/>State.</text:span></text:p>
      <text:p text:style-name="P200"/>
      <text:p text:style-name="P201"><text:span text:style-name="T201_1">Overall,<text:s/>sustainability<text:s/>remains<text:s/>contingent<text:s/>on<text:s/>the<text:s/>continued<text:s/>functioning<text:s/>and<text:s/>resourcing<text:s/>of<text:s/>supported<text:s/>structures<text:s/>and<text:s/>infrastructure,<text:s/>with<text:s/>key<text:s/>risks<text:s/>including<text:s/>insufficient<text:s/>funding,<text:s/>unclear<text:s/>maintenance<text:s/>responsibilities,<text:s/>and<text:s/>declining<text:s/>community<text:s/>engagement</text:span><text:span text:style-name="T201_2"><text:s/>at<text:s/>the<text:s/>end<text:s/>of<text:s/>the<text:s/>programme</text:span><text:span text:style-name="T201_3">.</text:span><text:span text:style-name="T201_4"><text:s text:c="2"/>At<text:s/>the<text:s/>end<text:s/>of<text:s/>the<text:s/>programme</text:span><text:span text:style-name="T201_5">,<text:s/>JASS</text:span><text:span text:style-name="T201_6"><text:s/>and<text:s/>FCDO<text:s/>teams</text:span><text:span text:style-name="T201_7"><text:s/></text:span><text:span text:style-name="T201_8">made<text:s/></text:span><text:span text:style-name="T201_9">significant<text:s/>efforts<text:s/>to<text:s/>increase<text:s/>buy</text:span><text:span text:style-name="T201_10">-</text:span><text:span text:style-name="T201_11">in<text:s/>at<text:s/>all<text:s/>levels<text:s/>of<text:s/>government<text:s/></text:span><text:span text:style-name="T201_12">and<text:s/></text:span><text:span text:style-name="T201_13">with<text:s/></text:span><text:span text:style-name="T201_14">other<text:s/>donors</text:span><text:span text:style-name="T201_15"><text:s/></text:span><text:span text:style-name="T201_16">to<text:s/>help<text:s/>reduce<text:s/>these<text:s/>risks.<text:s/></text:span></text:p>
      <text:p text:style-name="P202"/>
      <text:list text:style-name="LS20" xml:id="list32" text:continue-list="list14">
        <text:list-item>
          <text:p text:style-name="P203"><text:span text:style-name="T203_1"><text:s/></text:span><text:span text:style-name="T203_2">Key<text:s/>lessons</text:span><text:span text:style-name="T203_3"><text:s/>and<text:s/>recommendations<text:s/></text:span><text:span text:style-name="T203_4">for<text:s/>future<text:s/>conflict<text:s/>prevention<text:s/>programming</text:span></text:p>
        </text:list-item>
      </text:list>
      <text:p text:style-name="P204"/>
      <text:list text:style-name="LS19" xml:id="list33">
        <text:list-item>
          <text:p text:style-name="P205"><text:span text:style-name="T205_1">Wider<text:s/>learning:</text:span><text:span text:style-name="T205_2"><text:s/></text:span><text:span text:style-name="T205_3">Take<text:s/>the<text:s/></text:span><text:span text:style-name="T205_4">key<text:s/></text:span><text:span text:style-name="T205_5">learnings<text:s/>from<text:s/>the<text:s/>JASS<text:s/>Programme<text:s/></text:span><text:span text:style-name="T205_6">as<text:s/>a<text:s/>bas</text:span><text:span text:style-name="T205_7">is</text:span><text:span text:style-name="T205_8"><text:s/>to<text:s/>help<text:s/></text:span><text:span text:style-name="T205_9">inform</text:span><text:span text:style-name="T205_10"><text:s/></text:span><text:span text:style-name="T205_11">current<text:s/>and<text:s/></text:span><text:span text:style-name="T205_12">next<text:s/></text:span><text:span text:style-name="T205_13">iterations</text:span><text:span text:style-name="T205_14"><text:s/>of</text:span><text:span text:style-name="T205_15"><text:s/></text:span><text:span text:style-name="T205_16">FCDO<text:s/></text:span><text:span text:style-name="T205_17">programme</text:span><text:span text:style-name="T205_18">s<text:s/>and<text:s/>interventions</text:span><text:span text:style-name="T205_19"><text:s/>for<text:s/>the<text:s/>Sahel.</text:span></text:p>
        </text:list-item>
      </text:list>
      <text:p text:style-name="P206"/>
      <text:list text:style-name="LS19" xml:id="list34" text:continue-list="list33">
        <text:list-item>
          <text:p text:style-name="P207"><text:span text:style-name="T207_1">Simplified<text:s/>monitoring<text:s/>and<text:s/>reporting:<text:s/></text:span><text:span text:style-name="T207_2">Have<text:s/>a<text:s/>logical<text:s/>framework<text:s/>that<text:s/></text:span><text:span text:style-name="T207_3">is<text:s/>able<text:s/>to</text:span><text:span text:style-name="T207_4"><text:s/></text:span><text:span text:style-name="T207_5">adapt</text:span><text:span text:style-name="T207_6"><text:s/>but<text:s/>keep<text:s/>indicators<text:s/>to<text:s/>the<text:s/>most<text:s/>pertinent,<text:s/></text:span><text:span text:style-name="T207_7">ensure<text:s/></text:span><text:span text:style-name="T207_8">consistency<text:s/>of<text:s/>language<text:s/>between<text:s/></text:span><text:span text:style-name="T207_9">FCDO<text:s/></text:span><text:span text:style-name="T207_10">and<text:s/>partners</text:span><text:span text:style-name="T207_11">,<text:s/>and<text:s/></text:span><text:span text:style-name="T207_12">simplify</text:span><text:span text:style-name="T207_13"><text:s/></text:span><text:span text:style-name="T207_14">where<text:s/>possible</text:span><text:span text:style-name="T207_15"><text:s/>ensuring<text:s/>consistency<text:s/>between<text:s/></text:span><text:span text:style-name="T207_16">products.<text:s/></text:span><text:span text:style-name="T207_17"><text:s/></text:span></text:p>
        </text:list-item>
      </text:list>
      <text:p text:style-name="P208"/>
      <text:list text:style-name="LS19" xml:id="list35" text:continue-list="list33">
        <text:list-item>
          <text:p text:style-name="P209"><text:span text:style-name="T209_1">Inclusion<text:s/>and<text:s/>legitimacy<text:s/>are<text:s/>central<text:s/>to<text:s/>reducing<text:s/>local<text:s/>conflict</text:span><text:span text:style-name="T209_2">:<text:s/></text:span><text:span text:style-name="T209_3"><text:s/></text:span><text:span text:style-name="T209_4">Strengthening<text:s/>inclusive<text:s/>governance<text:s/>systems</text:span><text:span text:style-name="T209_5">,<text:s/></text:span><text:span text:style-name="T209_6">particularly<text:s/>land<text:s/>commissions<text:s/>and<text:s/>dispute<text:s/>resolution<text:s/>mechanisms</text:span><text:span text:style-name="T209_7">,<text:s/></text:span><text:span text:style-name="T209_8">proved<text:s/>critical<text:s/>in<text:s/>improving<text:s/>trust,<text:s/>fairness,<text:s/>and<text:s/>cooperation.<text:s/>Where<text:s/>communities<text:s/>perceived<text:s/>institutions<text:s/>as<text:s/>legitimate<text:s/>and<text:s/>representative,<text:s/>they<text:s/>were<text:s/>more<text:s/>likely<text:s/>to<text:s/>resolve<text:s/>disputes<text:s/>peacefully<text:s/>and<text:s/>engage<text:s/>constructively<text:s/>with<text:s/>the<text:s/>state.</text:span><text:span text:style-name="T209_9"><text:s/></text:span><text:span text:style-name="T209_10">Keep<text:s/>strong<text:s/></text:span><text:span text:style-name="T209_11">community<text:s/>based</text:span><text:span text:style-name="T209_12"><text:s/>conflict<text:s/>resolution<text:s/>activities<text:s/>in<text:s/>future<text:s/></text:span><text:span text:style-name="T209_13">programmes.<text:s/></text:span></text:p>
        </text:list-item>
      </text:list>
      <text:p text:style-name="P210"/>
      <text:list text:style-name="LS19" xml:id="list36" text:continue-list="list33">
        <text:list-item>
          <text:p text:style-name="P211"><text:span text:style-name="T211_1">Integrated<text:s/>approaches<text:s/>deliver<text:s/>the<text:s/>strongest<text:s/>results</text:span><text:span text:style-name="T211_2">:</text:span><text:span text:style-name="T211_3"><text:s/></text:span><text:span text:style-name="T211_4">The<text:s/>programme<text:s/>shows<text:s/>that<text:s/>conflict<text:s/>prevention<text:s/>outcomes<text:s/>are<text:s/>most<text:s/>effective<text:s/>when<text:s/>governance,<text:s/>livelihoods,<text:s/>and<text:s/></text:span><text:span text:style-name="T211_5">climate<text:s/>resilience<text:s/>interventions<text:s/>are<text:s/>delivered<text:s/>together.<text:s/></text:span><text:span text:style-name="T211_6">Climate<text:s/>adaptation,<text:s/>livelihoods<text:s/>and<text:s/>governance<text:s/>interventions<text:s/>together<text:s/>are<text:s/>critical<text:s/>for<text:s/>reducing<text:s/>resource-based<text:s/>tensions<text:s/>and<text:s/>supporting<text:s/>stability;<text:s/>resilience<text:s/>investments<text:s/>are<text:s/>most<text:s/>effective<text:s/>when<text:s/>explicitly<text:s/>designed<text:s/>to<text:s/>address<text:s/>conflict<text:s/>drivers.</text:span><text:span text:style-name="T211_7"><text:s text:c="2"/></text:span><text:span text:style-name="T211_8">Look<text:s/>at<text:s/></text:span><text:span text:style-name="T211_9">opportunities</text:span><text:span text:style-name="T211_10"><text:s/>for<text:s/>strong</text:span><text:span text:style-name="T211_11">er</text:span><text:span text:style-name="T211_12"><text:s/>integration<text:s/></text:span><text:span text:style-name="T211_13">during<text:s/>the<text:s/>design<text:s/>phase<text:s/>of<text:s/>the<text:s/>portfolio<text:s/>strategy.</text:span><text:span text:style-name="T211_14"><text:s/></text:span></text:p>
        </text:list-item>
      </text:list>
      <text:p text:style-name="P212"/>
      <text:list text:style-name="LS19" xml:id="list37" text:continue-list="list33">
        <text:list-item>
          <text:p text:style-name="P213"><text:span text:style-name="T213_1">Tangible<text:s/>benefits<text:s/>build<text:s/>trust<text:s/>and<text:s/>programme<text:s/>legitimacy</text:span><text:span text:style-name="T213_2">:<text:s/></text:span><text:span text:style-name="T213_3">Livelihood<text:s/>and<text:s/>resilience<text:s/>interventions<text:s/>generated<text:s/>visible<text:s/>improvements<text:s/>(e.g.<text:s/>income,<text:s/>production),<text:s/>which<text:s/>helped<text:s/>secure<text:s/>community<text:s/>buy-in<text:s/>and<text:s/>strengthened<text:s/>cooperation<text:s/>between<text:s/>communities<text:s/>and<text:s/>authorities.<text:s/>These<text:s/>“quick<text:s/>wins”<text:s/>were<text:s/>key<text:s/>entry<text:s/>points<text:s/>for<text:s/>broader<text:s/>conflict<text:s/>prevention<text:s/>work.<text:s/></text:span></text:p>
        </text:list-item>
      </text:list>
      <text:p text:style-name="P214"/>
      <text:list text:style-name="LS19" xml:id="list38" text:continue-list="list33">
        <text:list-item>
          <text:p text:style-name="P215"><text:span text:style-name="T215_1">Adaptive<text:s/>and<text:s/>flexible<text:s/>delivery<text:s/>is<text:s/>essential<text:s/>in<text:s/>fragile<text:s/>contexts</text:span><text:span text:style-name="T215_2">:</text:span><text:span text:style-name="T215_3"><text:s/></text:span><text:span text:style-name="T215_4">Continuous<text:s/>analysis<text:s/>and<text:s/>iterative<text:s/>programme<text:s/>design<text:s/>allowed<text:s/>JASS<text:s/>to<text:s/>respond<text:s/>effectively<text:s/>to<text:s/>shifting<text:s/>conflict<text:s/>and<text:s/>climate<text:s/>dynamics.<text:s/>Rigid<text:s/>programme<text:s/>models<text:s/>are<text:s/>less<text:s/>effective<text:s/>in<text:s/>FCAS,<text:s/></text:span><text:span text:style-name="T215_5">where</text:span><text:span text:style-name="T215_6"><text:s/>context<text:s/>changes<text:s/>rapidly.<text:s/></text:span></text:p>
        </text:list-item>
      </text:list>
      <text:p text:style-name="P216"/>
      <text:list text:style-name="LS19" xml:id="list39" text:continue-list="list33">
        <text:list-item>
          <text:p text:style-name="P217"><text:span text:style-name="T217_1">Evidence<text:s/>informs<text:s/>adaptation<text:s/>but<text:s/>remains<text:s/>non-causal</text:span><text:span text:style-name="T217_2">:</text:span><text:span text:style-name="T217_3"><text:s/></text:span><text:span text:style-name="T217_4">While<text:s/>research<text:s/>and<text:s/>learning<text:s/>improved<text:s/>targeting<text:s/>and<text:s/>coordination,<text:s/>evidence<text:s/>linking<text:s/>interventions<text:s/>to<text:s/>reduced<text:s/>conflict<text:s/>remains<text:s/>indicative<text:s/>rather<text:s/>than<text:s/>causal.<text:s/>Conflict<text:s/>dynamics<text:s/>are<text:s/>complex<text:s/>and<text:s/>influenced<text:s/>by<text:s/>external<text:s/>factors<text:s/>beyond<text:s/>programme<text:s/>control.</text:span><text:span text:style-name="T217_5"><text:s/></text:span><text:span text:style-name="T217_6">Keep<text:s/>improving<text:s/>the<text:s/>evidence<text:s/>base<text:s/>for<text:s/></text:span><text:span text:style-name="T217_7">community<text:s/>based</text:span><text:span text:style-name="T217_8"><text:s/>conflict<text:s/>prevention<text:s/>and<text:s/>how<text:s/>it<text:s/></text:span><text:span text:style-name="T217_9">impact</text:span><text:span text:style-name="T217_10"><text:s/>context<text:s/>of<text:s/>violent<text:s/>extremism.<text:s/></text:span></text:p>
        </text:list-item>
      </text:list>
      <text:p text:style-name="P218"/>
      <text:list text:style-name="LS19" xml:id="list40" text:continue-list="list33">
        <text:list-item>
          <text:p text:style-name="P219"><text:span text:style-name="T219_1">Sustainability<text:s/>depends<text:s/>on<text:s/>institutional<text:s/>and<text:s/>financial<text:s/>anchoring</text:span><text:span text:style-name="T219_2">:</text:span><text:span text:style-name="T219_3"><text:s/></text:span><text:span text:style-name="T219_4">Local<text:s/>governance<text:s/>and<text:s/>early<text:s/>warning<text:s/>systems<text:s/>showed<text:s/>strong<text:s/>results<text:s/>but<text:s/>remain<text:s/>fragile<text:s/>without<text:s/>long-term<text:s/>financing<text:s/>and<text:s/>integration<text:s/>into<text:s/>government<text:s/>systems.<text:s/></text:span><text:span text:style-name="T219_5">Keep<text:s/>working<text:s/>from<text:s/>the<text:s/>beginning<text:s/></text:span><text:span text:style-name="T219_6">to<text:s/>think<text:s/>about<text:s/>buy<text:s/>in<text:s/>and<text:s/>supporting<text:s/>local<text:s/>fundraising<text:s/>mechanisms.<text:s/></text:span></text:p>
        </text:list-item>
      </text:list>
      <text:p text:style-name="P220"/>
      <text:h text:style-name="P221" text:outline-level="2"><text:span text:style-name="T221_1">C:<text:s/>Detailed<text:s/>Output<text:s/>Assessment<text:s/></text:span></text:h>
      <text:p text:style-name="P222"/>
      <table:table table:style-name="Table5"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13">
          <table:table-cell table:style-name="Cell51">
            <text:p text:style-name="P223"><text:span text:style-name="T223_1">Output<text:s/>Number<text:s/>and<text:s/>Title<text:s/></text:span></text:p>
          </table:table-cell>
          <table:table-cell table:style-name="Cell52" table:number-columns-spanned="4">
            <text:p text:style-name="P224"><text:span text:style-name="T224_1">Improved<text:s/>conflict<text:s/>management<text:s/>capacity<text:s/>and<text:s/>collaboration<text:s/>among<text:s/>communities<text:s/>divided<text:s/>by<text:s/>conflict,<text:s/>and<text:s/>between<text:s/>them<text:s/>and<text:s/>institutions,<text:s/>to<text:s/>mitigate<text:s/>and<text:s/>resolve<text:s/>conflicts<text:s/>linked<text:s/>to<text:s/>land<text:s/>and<text:s/>natural<text:s/>resources.</text:span><text:span text:style-name="T224_2"><text:s/></text:span><text:span text:style-name="T224_3">(Result<text:s/>1)<text:s/></text:span></text:p>
          </table:table-cell>
          <table:covered-table-cell/>
          <table:covered-table-cell/>
          <table:covered-table-cell/>
        </table:table-row>
        <table:table-row table:style-name="Row14">
          <table:table-cell table:style-name="Cell53">
            <text:p text:style-name="P225"><text:span text:style-name="T225_1">Output<text:s/>Score<text:s/></text:span></text:p>
          </table:table-cell>
          <table:table-cell table:style-name="Cell54" table:number-columns-spanned="4">
            <text:p text:style-name="P226"><text:span text:style-name="T226_1">A</text:span></text:p>
          </table:table-cell>
          <table:covered-table-cell/>
          <table:covered-table-cell/>
          <table:covered-table-cell/>
        </table:table-row>
        <table:table-row table:style-name="Row15">
          <table:table-cell table:style-name="Cell55">
            <text:p text:style-name="P227"><text:span text:style-name="T227_1">Impact<text:s/>weighting<text:s/>(%)</text:span></text:p>
          </table:table-cell>
          <table:table-cell table:style-name="Cell56">
            <text:p text:style-name="P228"><text:span text:style-name="T228_1">40</text:span></text:p>
          </table:table-cell>
          <table:table-cell table:style-name="Cell57">
            <text:p text:style-name="P229"><text:span text:style-name="T229_1">Impact<text:s/>weighting<text:s/>revised<text:s/>since<text:s/>last<text:s/>AR?</text:span></text:p>
          </table:table-cell>
          <table:table-cell table:style-name="Cell58" table:number-columns-spanned="2">
            <text:p text:style-name="P230"><text:span text:style-name="T230_1">No</text:span></text:p>
          </table:table-cell>
          <table:covered-table-cell/>
        </table:table-row>
        <table:table-row table:style-name="Row16">
          <table:table-cell table:style-name="Cell59" table:number-columns-spanned="4">
            <text:p text:style-name="P231"/>
          </table:table-cell>
          <table:covered-table-cell/>
          <table:covered-table-cell/>
          <table:covered-table-cell/>
          <table:table-cell table:style-name="Cell60">
            <text:p text:style-name="P232"/>
          </table:table-cell>
        </table:table-row>
        <table:table-row table:style-name="Row17">
          <table:table-cell table:style-name="Cell61">
            <text:p text:style-name="P233"><text:span text:style-name="T233_1">Output<text:s/>Indicator<text:s/>(OI)</text:span></text:p>
          </table:table-cell>
          <table:table-cell table:style-name="Cell62">
            <text:p text:style-name="P234"><text:span text:style-name="T234_1">Starting<text:s/>Target</text:span></text:p>
          </table:table-cell>
          <table:table-cell table:style-name="Cell63">
            <text:p text:style-name="P235"><text:span text:style-name="T235_1">Final<text:s/>Logframe<text:s/>Target</text:span></text:p>
          </table:table-cell>
          <table:table-cell table:style-name="Cell64">
            <text:p text:style-name="P236"><text:span text:style-name="T236_1">Final<text:s/>Result</text:span><text:span text:style-name="T236_2"><text:s/>Achieved</text:span></text:p>
          </table:table-cell>
          <table:table-cell table:style-name="Cell65">
            <text:p text:style-name="P237"><text:span text:style-name="T237_1">Comment</text:span></text:p>
          </table:table-cell>
        </table:table-row>
        <table:table-row table:style-name="Row18">
          <table:table-cell table:style-name="Cell66" table:number-columns-spanned="5">
            <text:p text:style-name="P238"><text:span text:style-name="T238_1">Output<text:s/>1.1</text:span><text:span text:style-name="T238_2"><text:s/>Build<text:s/>community</text:span><text:span text:style-name="T238_3">-</text:span><text:span text:style-name="T238_4">based<text:s/>support<text:s/>for<text:s/>inclusive<text:s/>land<text:s/>allocation,<text:s/>management<text:s/>and<text:s/>conflict<text:s/>resolution<text:s/>mechanisms.</text:span></text:p>
          </table:table-cell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67">
            <text:p text:style-name="P239"><text:span text:style-name="T239_1">1.1.1<text:s/>%<text:s/>of<text:s/>men,<text:s/>women,<text:s/>adolescent<text:s/>boys<text:s/>and<text:s/>girls<text:s/>who<text:s/>believe<text:s/>their<text:s/>communities<text:s/>manage<text:s/>land<text:s/>and<text:s/>other<text:s/>shared<text:s/>natural<text:s/>resources<text:s/>peacefully<text:s/>and<text:s/>inclusively.</text:span></text:p>
          </table:table-cell>
          <table:table-cell table:style-name="Cell68">
            <text:p text:style-name="P240"><text:span text:style-name="T240_1">80</text:span></text:p>
          </table:table-cell>
          <table:table-cell table:style-name="Cell69">
            <text:p text:style-name="P241"><text:span text:style-name="T241_1">93</text:span></text:p>
          </table:table-cell>
          <table:table-cell table:style-name="Cell70">
            <text:p text:style-name="P242"><text:span text:style-name="T242_1">95</text:span></text:p>
          </table:table-cell>
          <table:table-cell table:style-name="Cell71">
            <text:p text:style-name="P243"><text:span text:style-name="T243_1">E</text:span><text:span text:style-name="T243_2">xceeded</text:span></text:p>
          </table:table-cell>
        </table:table-row>
        <table:table-row table:style-name="Row20">
          <table:table-cell table:style-name="Cell72">
            <text:p text:style-name="P244"><text:span text:style-name="T244_1">1.1.2<text:s text:c="2"/>Number</text:span><text:span text:style-name="T244_2"><text:s/>of<text:s/>community-initiated<text:s/>actions<text:s/>taken<text:s/>to<text:s/>improve<text:s/>women,<text:s/>youth<text:s/>and/or<text:s/>minority<text:s/>groups'<text:s/>rights,<text:s/>their<text:s/>effective<text:s/>participation<text:s/>in<text:s/>collective<text:s/>decision<text:s/>making<text:s/>and/or<text:s/>access<text:s/>to<text:s/>resources<text:s/>or<text:s/>services</text:span></text:p>
          </table:table-cell>
          <table:table-cell table:style-name="Cell73">
            <text:p text:style-name="P245"><text:span text:style-name="T245_1">0</text:span></text:p>
          </table:table-cell>
          <table:table-cell table:style-name="Cell74">
            <text:p text:style-name="P246"><text:span text:style-name="T246_1">24</text:span></text:p>
          </table:table-cell>
          <table:table-cell table:style-name="Cell75">
            <text:p text:style-name="P247"><text:span text:style-name="T247_1">24</text:span></text:p>
          </table:table-cell>
          <table:table-cell table:style-name="Cell76">
            <text:p text:style-name="P248"><text:span text:style-name="T248_1">Met</text:span></text:p>
          </table:table-cell>
        </table:table-row>
        <table:table-row table:style-name="Row21">
          <table:table-cell table:style-name="Cell77">
            <text:p text:style-name="P249"><text:span text:style-name="T249_1">1.1.3<text:s text:c="2"/>Number</text:span><text:span text:style-name="T249_2"><text:s/>of<text:s/>JASS-supported<text:s/>events,<text:s/>trainings,<text:s/>or<text:s/>activities<text:s/>designed<text:s/>to<text:s/>build<text:s/>support<text:s/>for<text:s/>peace<text:s/>or<text:s/>reconciliation<text:s/>among<text:s/>key<text:s/>actors<text:s/>to<text:s/>the<text:s/>conflict.</text:span></text:p>
          </table:table-cell>
          <table:table-cell table:style-name="Cell78">
            <text:p text:style-name="P250"><text:span text:style-name="T250_1">0</text:span></text:p>
          </table:table-cell>
          <table:table-cell table:style-name="Cell79">
            <text:p text:style-name="P251"><text:span text:style-name="T251_1">80</text:span></text:p>
          </table:table-cell>
          <table:table-cell table:style-name="Cell80">
            <text:p text:style-name="P252"><text:span text:style-name="T252_1">80</text:span></text:p>
          </table:table-cell>
          <table:table-cell table:style-name="Cell81">
            <text:p text:style-name="P253"><text:span text:style-name="T253_1">Met</text:span></text:p>
          </table:table-cell>
        </table:table-row>
        <table:table-row table:style-name="Row22">
          <table:table-cell table:style-name="Cell82">
            <text:p text:style-name="P254"><text:span text:style-name="T254_1">1.1.4<text:s text:c="2"/>%</text:span><text:span text:style-name="T254_2"><text:s/>of<text:s/>participants<text:s/>in<text:s/>decision<text:s/>making<text:s/>activities<text:s/>who<text:s/>are<text:s/>women</text:span></text:p>
          </table:table-cell>
          <table:table-cell table:style-name="Cell83">
            <text:p text:style-name="P255"><text:span text:style-name="T255_1">13</text:span></text:p>
          </table:table-cell>
          <table:table-cell table:style-name="Cell84">
            <text:p text:style-name="P256"><text:span text:style-name="T256_1">33</text:span></text:p>
          </table:table-cell>
          <table:table-cell table:style-name="Cell85">
            <text:p text:style-name="P257"><text:span text:style-name="T257_1">33</text:span></text:p>
          </table:table-cell>
          <table:table-cell table:style-name="Cell86">
            <text:p text:style-name="P258"><text:span text:style-name="T258_1">Met</text:span></text:p>
          </table:table-cell>
        </table:table-row>
        <table:table-row table:style-name="Row23">
          <table:table-cell table:style-name="Cell87" table:number-columns-spanned="5">
            <text:p text:style-name="P259"><text:span text:style-name="T259_1">Output<text:s/>1.2</text:span><text:span text:style-name="T259_2"><text:s/>Support<text:s/>relevant<text:s/>institutions<text:s/>to<text:s/>manage<text:s/>local<text:s/>land<text:s/>conflict<text:s/>effectively,<text:s/>collaboratively<text:s/>and<text:s/>legitimately<text:s/>in<text:s/>a<text:s/>complex<text:s/>security<text:s/>environment</text:span></text:p>
          </table:table-cell>
          <table:covered-table-cell/>
          <table:covered-table-cell/>
          <table:covered-table-cell/>
          <table:covered-table-cell/>
        </table:table-row>
        <table:table-row table:style-name="Row24">
          <table:table-cell table:style-name="Cell88">
            <text:p text:style-name="P260"><text:span text:style-name="T260_1">1.2.1<text:s/>%<text:s/>of<text:s/>complainants<text:s/>(and<text:s/>observers)<text:s/>with<text:s/>knowledge<text:s/>of<text:s/>a<text:s/>recent<text:s/>legal<text:s/>proceeding<text:s/>brought<text:s/>before<text:s/>local<text:s/>justice<text:s/>authorities<text:s/>who<text:s/>believe<text:s/>the<text:s/>judicial<text:s/>process<text:s/>was<text:s/>managed<text:s/>in<text:s/>a<text:s/>fair<text:s/>and<text:s/>transparent<text:s/>manner</text:span></text:p>
          </table:table-cell>
          <table:table-cell table:style-name="Cell89">
            <text:p text:style-name="P261"><text:span text:style-name="T261_1">75</text:span></text:p>
          </table:table-cell>
          <table:table-cell table:style-name="Cell90">
            <text:p text:style-name="P262"><text:span text:style-name="T262_1">90</text:span></text:p>
          </table:table-cell>
          <table:table-cell table:style-name="Cell91">
            <text:p text:style-name="P263"><text:span text:style-name="T263_1">90</text:span></text:p>
          </table:table-cell>
          <table:table-cell table:style-name="Cell92">
            <text:p text:style-name="P264"><text:span text:style-name="T264_1">Met</text:span></text:p>
          </table:table-cell>
        </table:table-row>
        <table:table-row table:style-name="Row25">
          <table:table-cell table:style-name="Cell93">
            <text:p text:style-name="P265"><text:span text:style-name="T265_1">1.2.2<text:s text:c="2"/></text:span><text:span text:style-name="T265_2">%</text:span><text:span text:style-name="T265_3"><text:s/>of<text:s/>land<text:s/>conflict<text:s/>cases<text:s/>successfully<text:s/>resolved<text:s/>by<text:s/>COFOs</text:span><text:span text:style-name="T265_4"><text:note text:note-class="footnote"><text:note-citation/><text:note-body><text:p text:style-name="P266"/></text:note-body></text:note></text:span></text:p>
          </table:table-cell>
          <table:table-cell table:style-name="Cell94">
            <text:p text:style-name="P267"><text:span text:style-name="T267_1">0</text:span></text:p>
          </table:table-cell>
          <table:table-cell table:style-name="Cell95">
            <text:p text:style-name="P268"><text:span text:style-name="T268_1">85</text:span></text:p>
          </table:table-cell>
          <table:table-cell table:style-name="Cell96">
            <text:p text:style-name="P269"><text:span text:style-name="T269_1">88</text:span></text:p>
          </table:table-cell>
          <table:table-cell table:style-name="Cell97">
            <text:p text:style-name="P270"><text:span text:style-name="T270_1">Met</text:span></text:p>
          </table:table-cell>
        </table:table-row>
        <table:table-row table:style-name="Row26">
          <table:table-cell table:style-name="Cell98">
            <text:p text:style-name="P271"><text:span text:style-name="T271_1">1.2.3<text:s text:c="2"/>Number</text:span><text:span text:style-name="T271_2"><text:s/>of<text:s/>village-level<text:s/>land<text:s/>commissions<text:s/>(COFOs)<text:s/>provided<text:s/>with<text:s/>technical<text:s/>support<text:s/>by<text:s/>program</text:span><text:span text:style-name="T271_3">me</text:span><text:span text:style-name="T271_4"><text:s/>partners<text:s/>to<text:s/>improve<text:s/>their<text:s/>capacity<text:s/>to<text:s/>fulfil<text:s/>their<text:s/>mandates</text:span></text:p>
          </table:table-cell>
          <table:table-cell table:style-name="Cell99">
            <text:p text:style-name="P272"><text:span text:style-name="T272_1">0</text:span></text:p>
          </table:table-cell>
          <table:table-cell table:style-name="Cell100">
            <text:p text:style-name="P273"><text:span text:style-name="T273_1">310</text:span></text:p>
          </table:table-cell>
          <table:table-cell table:style-name="Cell101">
            <text:p text:style-name="P274"><text:span text:style-name="T274_1">485</text:span></text:p>
          </table:table-cell>
          <table:table-cell table:style-name="Cell102">
            <text:p text:style-name="P275"><text:span text:style-name="T275_1">Exceeded</text:span></text:p>
          </table:table-cell>
        </table:table-row>
        <table:table-row table:style-name="Row27">
          <table:table-cell table:style-name="Cell103">
            <text:p text:style-name="P276"><text:span text:style-name="T276_1">1.2.4<text:s text:c="2"/></text:span><text:span text:style-name="T276_2">%</text:span><text:span text:style-name="T276_3"><text:s/>of<text:s/>citizens<text:s/>and<text:s/>state<text:s/>actors<text:s/>who<text:s/>feel<text:s/>that<text:s/>their<text:s/>relationship<text:s/>with<text:s/>each<text:s/>other<text:s/>has<text:s/>improved</text:span></text:p>
          </table:table-cell>
          <table:table-cell table:style-name="Cell104">
            <text:p text:style-name="P277"><text:span text:style-name="T277_1">85</text:span></text:p>
          </table:table-cell>
          <table:table-cell table:style-name="Cell105">
            <text:p text:style-name="P278"><text:span text:style-name="T278_1">71</text:span></text:p>
          </table:table-cell>
          <table:table-cell table:style-name="Cell106">
            <text:p text:style-name="P279"><text:span text:style-name="T279_1">8</text:span><text:span text:style-name="T279_2">6</text:span></text:p>
          </table:table-cell>
          <table:table-cell table:style-name="Cell107">
            <text:p text:style-name="P280"><text:span text:style-name="T280_1">Exceeded</text:span></text:p>
          </table:table-cell>
        </table:table-row>
      </table:table>
      <text:p text:style-name="P281"/>
      <text:p text:style-name="P282"><text:span text:style-name="T282_1">Output<text:s/>1.1<text:s/>-<text:s/>Build<text:s/></text:span><text:span text:style-name="T282_2">community<text:s/>based</text:span><text:span text:style-name="T282_3"><text:s/>support<text:s/>for<text:s/>inclusive<text:s/>land<text:s/>allocation,<text:s/>management<text:s/>and<text:s/>conflict<text:s/>resolution<text:s/>mechanisms.</text:span></text:p>
      <text:p text:style-name="P283"/>
      <text:p text:style-name="P284"><text:span text:style-name="T284_1">As<text:s/>a<text:s/>whole</text:span><text:span text:style-name="T284_2">,</text:span><text:span text:style-name="T284_3"><text:s/>JASS</text:span><text:span text:style-name="T284_4"><text:s/>has<text:s/>met<text:s/></text:span><text:span text:style-name="T284_5">its<text:s/>target<text:s/>for<text:s/></text:span><text:span text:style-name="T284_6">this<text:s/>Output</text:span><text:span text:style-name="T284_7"><text:s/>and<text:s/>scores<text:s/>an<text:s/>A</text:span><text:span text:style-name="T284_8"><text:s/>(the<text:s/>programme<text:s/>met<text:s/>or<text:s/>largely<text:s/>exceeded<text:s/>its<text:s/>targets<text:s/>for<text:s/>all<text:s/>indicators<text:s/>under<text:s/>this<text:s/>output)</text:span><text:span text:style-name="T284_9">.<text:s/></text:span><text:span text:style-name="T284_10">This<text:s/>output<text:s/>measures</text:span><text:span text:style-name="T284_11"><text:s/>the<text:s/>activities<text:s/>associated<text:s/>with<text:s/>building<text:s/>social<text:s/>cohesion,<text:s/>improving<text:s/>inclusion<text:s/>and<text:s/></text:span><text:span text:style-name="T284_12">role<text:s/>of<text:s/>women<text:s/>in<text:s/>decision<text:s/>making.</text:span><text:span text:style-name="T284_13"><text:s text:c="2"/></text:span><text:span text:style-name="T284_14">There<text:s/>has<text:s/>been<text:s/>a<text:s/>significant<text:s/>number<text:s/>of<text:s/>people<text:s/>reached<text:s/>under<text:s/>this<text:s/>output.<text:s text:c="2"/></text:span><text:span text:style-name="T284_15">Feedback<text:s/>during<text:s/>interviews<text:s/>with<text:s/>officials<text:s/></text:span><text:span text:style-name="T284_16">from<text:s/>the</text:span><text:span text:style-name="T284_17"><text:s/>National<text:s/>Committee<text:s/>for</text:span><text:span text:style-name="T284_18"><text:s/>Code<text:s/>Rural</text:span><text:span text:style-name="T284_19"><text:s/>responsible<text:s/>for</text:span><text:span text:style-name="T284_20"><text:s/>natural<text:s/>resource<text:s/>management<text:s/>policy</text:span><text:span text:style-name="T284_21">,<text:s/></text:span><text:span text:style-name="T284_22">suggested<text:s/></text:span><text:span text:style-name="T284_23">more<text:s/>work<text:s/>is<text:s/>needed<text:s/>to<text:s/>strengthen<text:s/>gender<text:s/>considerations<text:s/>and<text:s/>meeting<text:s/>the</text:span><text:span text:style-name="T284_24"><text:s/>national</text:span><text:span text:style-name="T284_25"><text:s/>target<text:s/>of<text:s/>35%<text:s/>of<text:s/>land<text:s/>to<text:s/>women.<text:s text:c="2"/>This<text:s/>can<text:s/>be<text:s/>both<text:s/>seen<text:s/>as<text:s/>an<text:s/>area<text:s/>for<text:s/>improvement<text:s/>and<text:s/>a<text:s/>success<text:s/>with<text:s/></text:span><text:span text:style-name="T284_26">official</text:span><text:span text:style-name="T284_27">s</text:span><text:span text:style-name="T284_28"><text:s/>requesting<text:s/>more<text:s/>advocacy<text:s/>for<text:s/>further<text:s/></text:span><text:span text:style-name="T284_29">ad</text:span><text:span text:style-name="T284_30">o</text:span><text:span text:style-name="T284_31">ption</text:span><text:span text:style-name="T284_32"><text:s/></text:span><text:span text:style-name="T284_33">in<text:s/>policy<text:s/>and<text:s/>dialogue</text:span><text:span text:style-name="T284_34">.</text:span></text:p>
      <text:p text:style-name="P285"/>
      <text:list text:style-name="LS12" xml:id="list41">
        <text:list-item>
          <text:p text:style-name="P286"><text:span text:style-name="T286_1"><text:s/></text:span><text:span text:style-name="T286_2">Peaceful<text:s/>inclusion</text:span><text:span text:style-name="T286_3"><text:s/>(OI<text:s/>1.1.1)</text:span><text:span text:style-name="T286_4">:<text:s/></text:span><text:span text:style-name="T286_5">Strengthened<text:s/>governance<text:s/>structures<text:s/>appear<text:s/>to<text:s/>have<text:s/>translated<text:s/>into<text:s/>more<text:s/>inclusive<text:s/>and<text:s/>peaceful<text:s/>management<text:s/>of<text:s/>land<text:s/>and<text:s/>other<text:s/>natural<text:s/>resources.</text:span><text:span text:style-name="T286_6"><text:s text:c="2"/></text:span><text:span text:style-name="T286_7">T</text:span><text:span text:style-name="T286_8">he<text:s/></text:span><text:span text:style-name="T286_9">final</text:span><text:span text:style-name="T286_10"><text:s/>evaluation</text:span><text:span text:style-name="T286_11"><text:s/></text:span><text:span text:style-name="T286_12">stated<text:s/>that<text:s/>the<text:s/>fa</text:span><text:span text:style-name="T286_13">ir<text:s/></text:span><text:span text:style-name="T286_14">and<text:s/>equitable<text:s/>use<text:s/>of<text:s/>natural<text:s/>resources<text:s/>increased<text:s/></text:span><text:span text:style-name="T286_15">from<text:s/>62%<text:s/>at<text:s/>baseline<text:s/>to<text:s/>97%<text:s/>at<text:s/></text:span><text:span text:style-name="T286_16">the<text:s/>end<text:s/>of<text:s/>the<text:s/>programme</text:span><text:span text:style-name="T286_17">.<text:s/></text:span><text:span text:style-name="T286_18">It<text:s/>was<text:s/>also<text:s/>reported<text:s/>that<text:s/>communities<text:s/>believed<text:s/></text:span><text:span text:style-name="T286_19">land<text:s/>and<text:s/>other<text:s/>shared<text:s/>natural<text:s/>resources<text:s/>peacefully<text:s/>and<text:s/>inclusively<text:s/>rose<text:s/>from<text:s/>70%<text:s/>at<text:s/>baseline<text:s/>to<text:s/>87%<text:s/>at<text:s/>endline.</text:span></text:p>
        </text:list-item>
      </text:list>
      <text:p text:style-name="P287"/>
      <text:list text:style-name="LS12" xml:id="list42" text:continue-list="list41">
        <text:list-item>
          <text:p text:style-name="P288"><text:span text:style-name="T288_1">Inclusion<text:s/></text:span><text:span text:style-name="T288_2">(OI<text:s/>1.1.2)</text:span><text:span text:style-name="T288_3">:<text:s/></text:span><text:span text:style-name="T288_4">There<text:s/>has<text:s/>been<text:s/>substantial<text:s/>effort<text:s/>to<text:s/>support<text:s/>communit</text:span><text:span text:style-name="T288_5">ies</text:span><text:span text:style-name="T288_6"><text:s/>to<text:s/>surface<text:s/></text:span><text:span text:style-name="T288_7">grievances</text:span><text:span text:style-name="T288_8">,<text:s/>discuss<text:s/>inclusion,<text:s/></text:span><text:span text:style-name="T288_9">and<text:s/></text:span><text:span text:style-name="T288_10">access<text:s/>land</text:span><text:span text:style-name="T288_11">,</text:span><text:span text:style-name="T288_12"><text:s/>particularly<text:s/>for<text:s/></text:span><text:span text:style-name="T288_13">women</text:span><text:span text:style-name="T288_14"><text:s/>which<text:s/>is<text:s/>a<text:s/>sensitive<text:s/>issue.</text:span><text:span text:style-name="T288_15"><text:s/></text:span><text:span text:style-name="T288_16">JASS<text:s/>has<text:s/>met<text:s/></text:span><text:span text:style-name="T288_17">it</text:span><text:span text:style-name="T288_18">s</text:span><text:span text:style-name="T288_19"><text:s/>target<text:s/>of<text:s/>24<text:s/>community</text:span><text:span text:style-name="T288_20">-</text:span><text:span text:style-name="T288_21">based<text:s/>actions,<text:s/>but<text:s/>more<text:s/>importantly<text:s/>has<text:s/>led<text:s/>to<text:s/></text:span><text:span text:style-name="T288_22">a<text:s/>number<text:s/>of</text:span><text:span text:style-name="T288_23"><text:s/></text:span><text:span text:style-name="T288_24">success</text:span><text:span text:style-name="T288_25">es</text:span><text:span text:style-name="T288_26">.</text:span><text:span text:style-name="T288_27"><text:s/></text:span><text:span text:style-name="T288_28">The<text:s/>programme<text:s/>delivered<text:s/>a</text:span><text:span text:style-name="T288_29"><text:s/></text:span><text:span text:style-name="T288_30">combination<text:s/>of<text:s/></text:span><text:span text:style-name="T288_31">a</text:span><text:span text:style-name="T288_32">ctions</text:span><text:span text:style-name="T288_33"><text:s/>including<text:s/></text:span><text:span text:style-name="T288_34">community<text:s/>forums</text:span><text:span text:style-name="T288_35"><text:s/>and<text:s/>workshops</text:span><text:span text:style-name="T288_36">,<text:s/></text:span><text:span text:style-name="T288_37">participatory<text:s/></text:span><text:span text:style-name="T288_38">theatre<text:s/>sessions</text:span><text:span text:style-name="T288_39">,<text:s/></text:span><text:span text:style-name="T288_40">and<text:s/></text:span><text:span text:style-name="T288_41">large</text:span><text:span text:style-name="T288_42">-</text:span><text:span text:style-name="T288_43">scale<text:s/>mediation<text:s/>diffusion<text:s/>(</text:span><text:span text:style-name="T288_44">on<text:s/>radio<text:s/>mainly).</text:span><text:span text:style-name="T288_45"><text:s text:c="2"/></text:span><text:span text:style-name="T288_46">O</text:span><text:span text:style-name="T288_47">ver<text:s/>16,</text:span><text:span text:style-name="T288_48">5000</text:span><text:span text:style-name="T288_49"><text:s/>people</text:span><text:span text:style-name="T288_50"><text:s/></text:span><text:span text:style-name="T288_51">were<text:s/>reached<text:s/></text:span><text:span text:style-name="T288_52">and<text:s/>able<text:s/>to<text:s/>discuss<text:s/>issues</text:span><text:span text:style-name="T288_53"><text:s/>of<text:s/>concern,<text:s/>with<text:s/>u</text:span><text:span text:style-name="T288_54">p<text:s/>to<text:s/></text:span><text:span text:style-name="T288_55">52%<text:s/></text:span><text:span text:style-name="T288_56">women</text:span><text:span text:style-name="T288_57"><text:s/>in<text:s/>the<text:s/>theatre<text:s/></text:span><text:span text:style-name="T288_58">session</text:span><text:span text:style-name="T288_59">s</text:span><text:span text:style-name="T288_60"><text:s/>and<text:s/></text:span><text:span text:style-name="T288_61">29%<text:s/>in<text:s/>the<text:s/>wider<text:s/></text:span><text:span text:style-name="T288_62">community<text:s/></text:span><text:span text:style-name="T288_63">forums</text:span><text:span text:style-name="T288_64">.<text:s text:c="2"/></text:span><text:span text:style-name="T288_65">The<text:s/></text:span><text:span text:style-name="T288_66">local<text:s/>radio<text:s/></text:span><text:span text:style-name="T288_67">broadcasts</text:span><text:span text:style-name="T288_68"><text:s/></text:span><text:span text:style-name="T288_69">reach</text:span><text:span text:style-name="T288_70">ed</text:span><text:span text:style-name="T288_71"><text:s/>over<text:s/>3,158,210<text:s/>listeners<text:s/>in<text:s/>both<text:s/>countries.</text:span><text:span text:style-name="T288_72"><text:s text:c="2"/></text:span><text:span text:style-name="T288_73">Complemented<text:s/>by<text:s/>the<text:s/>Model<text:s/>Husbands</text:span><text:span text:style-name="T288_74"><text:s/>A</text:span><text:span text:style-name="T288_75">pproach</text:span><text:span text:style-name="T288_76"><text:note text:note-class="footnote"><text:note-citation/><text:note-body><text:p text:style-name="P289"><text:span text:style-name="T289_1"><text:s/></text:span><text:span text:style-name="T289_2">Identification<text:s/>of<text:s/>male<text:s/>leaders<text:s/>who<text:s/>were<text:s/>trained<text:s/>and<text:s/></text:span><text:span text:style-name="T289_3">demonstrated<text:s/>how<text:s/>to<text:s/>ensure<text:s/>inclusion<text:s/>of<text:s text:c="2"/>women<text:s/>in<text:s/>the<text:s/>family<text:s/>and<text:s/>the<text:s/>community<text:s/>decision<text:s/>making.<text:s/></text:span></text:p></text:note-body></text:note></text:span><text:span text:style-name="T289_4"><text:s/></text:span><text:span text:style-name="T289_5">where<text:s/>391<text:s/>men<text:s/>in<text:s/>both<text:s/>countries<text:s/>were<text:s/>trained<text:s/>as<text:s/>male<text:s/>allies<text:s/>to<text:s/>promote<text:s/></text:span><text:span text:style-name="T289_6">positive<text:s/>masculinity</text:span><text:span text:style-name="T289_7">.<text:s text:c="2"/></text:span><text:span text:style-name="T289_8">The<text:s/></text:span><text:span text:style-name="T289_9">model<text:s/>husband<text:s/>approach<text:s/>has<text:s/>been<text:s/>reported<text:s/>as<text:s/>a<text:s/>particular<text:s/>success</text:span><text:span text:style-name="T289_10">.<text:s text:c="2"/>Interview</text:span><text:span text:style-name="T289_11">s</text:span><text:span text:style-name="T289_12"><text:s/>with<text:s/>beneficiaries<text:s/>in<text:s/>Mali<text:s/>stated<text:s/>that,<text:s/>“Beneficiaries<text:s/>transitioned<text:s/>from<text:s/>passive<text:s/>recipients<text:s/>to<text:s/>active<text:s/>leaders<text:s/>and<text:s/>contributors,<text:s/>supporting<text:s/>local<text:s/>organisations<text:s/>and<text:s/>engaging<text:s/>in<text:s/>actions<text:s/>that<text:s/>improve<text:s/>inclusion,<text:s/>rights<text:s/>awareness,<text:s/>and<text:s/>participation<text:s/>in<text:s/>community<text:s/>development<text:s/>processes”.</text:span><text:span text:style-name="T289_13"><text:s/></text:span></text:p>
        </text:list-item>
      </text:list>
      <text:p text:style-name="P290"/>
      <text:list text:style-name="LS12" xml:id="list43" text:continue-list="list41">
        <text:list-item>
          <text:p text:style-name="P291"><text:span text:style-name="T291_1">JASS<text:s/>support<text:s/>events</text:span><text:span text:style-name="T291_2"><text:s/>(OI<text:s/>1.1.3)</text:span><text:span text:style-name="T291_3">:<text:s/></text:span><text:span text:style-name="T291_4">These<text:s/>forums<text:s/>led<text:s/></text:span><text:span text:style-name="T291_5">to<text:s/>the<text:s/>development<text:s/>of<text:s/></text:span><text:span text:style-name="T291_6">80<text:s/></text:span><text:span text:style-name="T291_7">micro</text:span><text:span text:style-name="T291_8">-</text:span><text:span text:style-name="T291_9">peacebuilding<text:s/>projects</text:span><text:span text:style-name="T291_10"><text:s/>selected<text:s/>by<text:s/>the<text:s/>community<text:s/>with<text:s/>financing<text:s/>from<text:s/>JASS.<text:s text:c="2"/></text:span><text:span text:style-name="T291_11">Examples<text:s/>of<text:s/>these<text:s/>include<text:s/>the<text:s/></text:span><text:span text:style-name="T291_12">N’Tossoni</text:span><text:span text:style-name="T291_13"><text:s/>livestock-management<text:s/>agreement<text:s/>in<text:s/>Mali,<text:s/>which<text:s/>established<text:s/>a<text:s/>locally<text:s/>negotiated<text:s/>arrangement<text:s/>to<text:s/>reduce<text:s/>farmer–herder<text:s/>disputes</text:span><text:span text:style-name="T291_14">;</text:span><text:span text:style-name="T291_15"><text:s/></text:span><text:span text:style-name="T291_16">Karofane</text:span><text:span text:style-name="T291_17">,</text:span><text:span text:style-name="T291_18"><text:s/> the<text:s/></text:span><text:span text:style-name="T291_19">M’Pessoba</text:span><text:span text:style-name="T291_20"><text:s/>corridor/local<text:s/>convention<text:s/>initiative<text:s/>in<text:s/>Mali,<text:s/>which<text:s/>clarified<text:s/>shared-resource<text:s/>rules<text:s/>and<text:s/>strengthened<text:s/>farmer–herder<text:s/>coexistence;<text:s text:c="2"/>and</text:span><text:span text:style-name="T291_21"><text:s/></text:span><text:span text:style-name="T291_22">dispute<text:s/>mediation<text:s/>in<text:s/></text:span><text:span text:style-name="T291_23">Kankara</text:span><text:span text:style-name="T291_24"><text:s/>-<text:s/>Niger,<text:s/>where<text:s/>a<text:s/>long-running<text:s/>conflict<text:s/>that<text:s/>resulted<text:s/>in<text:s/>hectares<text:s/>of<text:s/>crop<text:s/>vandalised<text:s/>was<text:s/>de-escalated<text:s/>and<text:s/>no<text:s/>further<text:s/>vandalism<text:s/>was<text:s/>reported<text:s/>in<text:s/>2025.<text:s/></text:span></text:p>
        </text:list-item>
      </text:list>
      <text:p text:style-name="P292"/>
      <text:list text:style-name="LS12" xml:id="list44" text:continue-list="list41">
        <text:list-item>
          <text:p text:style-name="P293"><text:span text:style-name="T293_1">Women’s<text:s/>participation</text:span><text:span text:style-name="T293_2"><text:s/>(OI<text:s/>1.1.4)</text:span><text:span text:style-name="T293_3">:<text:s/></text:span><text:span text:style-name="T293_4">JASS<text:s/></text:span><text:span text:style-name="T293_5">through</text:span><text:span text:style-name="T293_6">out</text:span><text:span text:style-name="T293_7"><text:s/>the<text:s/>programme<text:s/>duration<text:s/>has<text:s/>been<text:s/>able<text:s/>to<text:s/>promote<text:s/>gender<text:s/>equality<text:s/>increasing<text:s/>women’s<text:s/>participation<text:s/>to<text:s/>the<text:s/>33%<text:s/>target<text:s/>particularly<text:s/>in<text:s/>the<text:s/>COFOs,<text:s/>which<text:s/>is<text:s/>an<text:s/>achievement<text:s/>in<text:s/>the<text:s/>cultural<text:s/>and<text:s/>religious<text:s/>constraints<text:s/>of<text:s/>the<text:s/>programme.<text:s text:c="2"/>Social<text:s/>inclusion<text:s/>by<text:s/></text:span><text:span text:style-name="T293_8">opening<text:s/>up</text:span><text:span text:style-name="T293_9"><text:s/>forums<text:s/>for<text:s/>community<text:s/>discussions<text:s/>on<text:s/>land<text:s/>rights<text:s/>conflict<text:s/>management,<text:s/>engaging<text:s/>pastoral<text:s/>communities<text:s/>and<text:s/>improve<text:s/>climate<text:s/>resilient<text:s/>practices.<text:s text:c="2"/></text:span></text:p>
        </text:list-item>
      </text:list>
      <text:p text:style-name="P294"/>
      <text:p text:style-name="P295"><text:span text:style-name="T295_1">Output<text:s/>1.2<text:s/>-<text:s/>Support<text:s/>relevant<text:s/>institutions<text:s/>to<text:s/>manage<text:s/>local<text:s/>land<text:s/>conflict<text:s/>effectively,<text:s/>collaboratively<text:s/>and<text:s/>legitimately<text:s/>in<text:s/>a<text:s/>complex<text:s/>security<text:s/>environment</text:span></text:p>
      <text:p text:style-name="P296"/>
      <text:p text:style-name="P297"><text:span text:style-name="T297_1">JASS<text:s/>has<text:s/>also<text:s/>achieved<text:s/>this<text:s/>output</text:span><text:span text:style-name="T297_2">.<text:s text:c="2"/></text:span><text:span text:style-name="T297_3">At<text:s/></text:span><text:span text:style-name="T297_4">the<text:s/>local<text:s/>level,</text:span><text:span text:style-name="T297_5"><text:s/>JASS<text:s/></text:span><text:span text:style-name="T297_6">established,<text:s/>revitalised,<text:s/>and<text:s/>strengthened<text:s/></text:span><text:span text:style-name="T297_7">Commissions<text:s/></text:span><text:span text:style-name="T297_8">Foncières</text:span><text:span text:style-name="T297_9"><text:s/>(COFOs)</text:span><text:span text:style-name="T297_10"><text:s/>/<text:s/></text:span><text:span text:style-name="T297_11">Land<text:s/>Commissions</text:span><text:span text:style-name="T297_12">,<text:s/>transforming<text:s/>previously<text:s/>weak<text:s/>or<text:s/>non-functional<text:s/>structures<text:s/>into<text:s/>effective,<text:s/>legitimate<text:s/>mechanisms<text:s/>for<text:s/>land<text:s/>dispute<text:s/>resolution.<text:s/></text:span><text:span text:style-name="T297_13">C</text:span><text:span text:style-name="T297_14">ommunities<text:s/>are<text:s/>now<text:s/>better<text:s/>equipped<text:s/>to<text:s/>prevent<text:s/>and<text:s/>resolve<text:s/>conflicts<text:s/>locally,<text:s/>with<text:s/>reduced<text:s/>reliance<text:s/>on<text:s/>courts<text:s/>and<text:s/>administrative<text:s/>systems.<text:s/>This<text:s/>was<text:s/>supported<text:s/>by<text:s/>training,<text:s/>tools,<text:s/>and<text:s/>formal<text:s/>procedures</text:span><text:span text:style-name="T297_15">,<text:s/>including<text:s/>improved<text:s/>documentation<text:s/>and<text:s/>demarcation<text:s/>practices</text:span><text:span text:style-name="T297_16">.<text:s text:c="2"/>Th</text:span><text:span text:style-name="T297_17">e<text:s/>Prefect<text:s/>of<text:s/></text:span><text:span text:style-name="T297_18">Madaoua</text:span><text:span text:style-name="T297_19"><text:s/>in<text:s/>Niger,<text:s/>reported<text:s/>that<text:s/></text:span><text:span text:style-name="T297_20">the<text:s/>burden<text:s/>on<text:s/>the<text:s/>Prefecture<text:s/>reduced<text:s/>because<text:s/>of<text:s/>JASS</text:span><text:span text:style-name="T297_21">’</text:span><text:span text:style-name="T297_22">s<text:s/>activities.<text:s/></text:span></text:p>
      <text:p text:style-name="P298"/>
      <text:list text:style-name="LS13" xml:id="list45">
        <text:list-item>
          <text:p text:style-name="P299"><text:span text:style-name="T299_1">Conflict<text:s/>resolution<text:s/>process</text:span><text:span text:style-name="T299_2"><text:s/></text:span><text:span text:style-name="T299_3">(OI<text:s/>1.2.1,<text:s/>1.2.2</text:span><text:span text:style-name="T299_4">)</text:span><text:span text:style-name="T299_5">:<text:s/></text:span><text:span text:style-name="T299_6">The<text:s/>programme<text:s/>reached<text:s/>its<text:s/>target<text:s/>for<text:s/>output<text:s/>indicator</text:span><text:span text:style-name="T299_7"><text:s/></text:span><text:span text:style-name="T299_8">OI<text:s/>1.2.1</text:span><text:span text:style-name="T299_9"><text:s/>and<text:s/>exceeded<text:s/>its<text:s/>target<text:s/>for<text:s/>Indicators<text:s/>OI<text:s/></text:span><text:span text:style-name="T299_10">1.2.2</text:span><text:span text:style-name="T299_11">.<text:s text:c="2"/></text:span><text:span text:style-name="T299_12">90%</text:span><text:span text:style-name="T299_13"><text:s/>of<text:s/>complainants<text:s/>and<text:s/>observers,<text:s/>aware<text:s/>of<text:s/>a<text:s/>recent<text:s/>local<text:s/>conflict<text:s/>resolution<text:s/>process,<text:s/>considered<text:s/>that<text:s/>the<text:s/>mechanism<text:s/>had<text:s/>been<text:s/>managed<text:s/>fairly<text:s/>and<text:s/>transparently.</text:span><text:span text:style-name="T299_14"><text:s text:c="2"/></text:span><text:span text:style-name="T299_15">It<text:s/>was<text:s/>reported<text:s/>in<text:s/>interviews<text:s/>during<text:s/>the<text:s/></text:span><text:span text:style-name="T299_16">final</text:span><text:span text:style-name="T299_17"><text:s/>evaluation<text:s/>that<text:s/>COFOs<text:s/>were<text:s/>effective<text:s/>at<text:s/>resolving<text:s/>land<text:s/>conflict<text:s/>case</text:span><text:span text:style-name="T299_18">s</text:span><text:span text:style-name="T299_19">,<text:s/>w</text:span><text:span text:style-name="T299_20">ith<text:s/></text:span><text:span text:style-name="T299_21">88</text:span><text:span text:style-name="T299_22">%<text:s/></text:span><text:span text:style-name="T299_23">of<text:s/>cases<text:s/></text:span><text:span text:style-name="T299_24">being<text:s/>resolved<text:s/>and<text:s/>over<text:s/>99%<text:s/>of<text:s/>respondents<text:s/></text:span><text:span text:style-name="T299_25">expressin</text:span><text:span text:style-name="T299_26">g</text:span><text:span text:style-name="T299_27"><text:s/>confidence<text:s/>in<text:s/>those<text:s/>responsible<text:s/>for<text:s/>land<text:s/>conflict<text:s/>management.<text:s text:c="2"/>Also</text:span><text:span text:style-name="T299_28">,</text:span><text:span text:style-name="T299_29"><text:s/>it<text:s/>was<text:s/>reported<text:s/>that<text:s/>95%<text:s/>of<text:s/>communities<text:s/>preferred<text:s/>COFOs<text:s/>to<text:s/>tribunals<text:s/>because<text:s/>they<text:s/>were<text:s/>cheaper,<text:s/>faster<text:s/>and<text:s/>helped<text:s/>preserve<text:s/>social<text:s/>relations.<text:s text:c="2"/></text:span></text:p>
        </text:list-item>
      </text:list>
      <text:p text:style-name="P300"/>
      <text:list text:style-name="LS13" xml:id="list46" text:continue-list="list45">
        <text:list-item>
          <text:p text:style-name="P301"><text:span text:style-name="T301_1">COFO<text:s/>capacity<text:s/>building</text:span><text:span text:style-name="T301_2"><text:s/></text:span><text:span text:style-name="T301_3">(OI<text:s/>1.2.3)</text:span><text:span text:style-name="T301_4">:<text:s/></text:span><text:span text:style-name="T301_5">The<text:s/>programme<text:s/></text:span><text:span text:style-name="T301_6">largely<text:s/></text:span><text:span text:style-name="T301_7">exceeded<text:s/>its<text:s/>target<text:s/>for<text:s/>this<text:s/>output<text:s/>indicator.<text:s text:c="2"/></text:span><text:span text:style-name="T301_8">The<text:s/>programme<text:s/>was<text:s/>able<text:s/>to<text:s/>support<text:s/>and<text:s/>build<text:s/>capacity<text:s/>of<text:s/></text:span><text:span text:style-name="T301_9">509</text:span><text:span text:style-name="T301_10"><text:s/>COFOs</text:span><text:span text:style-name="T301_11"><text:s/>(310<text:s/>in<text:s/>Mali<text:s/>and<text:s/>199<text:s/>in<text:s/>Niger)</text:span><text:span text:style-name="T301_12">.</text:span><text:span text:style-name="T301_13"><text:s/></text:span><text:span text:style-name="T301_14">T</text:span><text:span text:style-name="T301_15">his<text:s/>was<text:s/>a<text:s/></text:span><text:span text:style-name="T301_16">crucial</text:span><text:span text:style-name="T301_17"><text:s/>component<text:s/>of<text:s/>preventing<text:s/>conflict<text:s/>in<text:s/>the<text:s/>communities.<text:s/></text:span><text:span text:style-name="T301_18">There<text:s/>were<text:s/>3<text:s/>types<text:s/>of<text:s/>COFOs<text:s/>supported:<text:s/></text:span><text:span text:style-name="T301_19">village</text:span><text:span text:style-name="T301_20">,<text:s/></text:span><text:span text:style-name="T301_21">c</text:span><text:span text:style-name="T301_22">ommune</text:span><text:span text:style-name="T301_23">,</text:span><text:span text:style-name="T301_24"><text:s/>and</text:span><text:span text:style-name="T301_25"><text:s/></text:span><text:span text:style-name="T301_26">departmental<text:s/>land<text:s/>commissions<text:s/>bringing<text:s/>in<text:s/>the<text:s/>relevant<text:s/></text:span><text:span text:style-name="T301_27">authorities</text:span><text:span text:style-name="T301_28"><text:s/>at<text:s/>each<text:s/>level<text:s/>(</text:span><text:span text:style-name="T301_29">V</text:span><text:span text:style-name="T301_30">illage<text:s/></text:span><text:span text:style-name="T301_31">Heads</text:span><text:span text:style-name="T301_32">,<text:s/>May</text:span><text:span text:style-name="T301_33">or</text:span><text:span text:style-name="T301_34">s<text:s/>and<text:s/></text:span><text:span text:style-name="T301_35">Prefects</text:span><text:span text:style-name="T301_36">)</text:span><text:span text:style-name="T301_37">.<text:s text:c="2"/></text:span><text:span text:style-name="T301_38">4</text:span><text:span text:style-name="T301_39">,</text:span><text:span text:style-name="T301_40">4</text:span><text:span text:style-name="T301_41">03<text:s/>members</text:span><text:span text:style-name="T301_42"><text:s/>were<text:s/>trained<text:s/>on<text:s/>the<text:s/>role<text:s/>and<text:s/>functioning<text:s/>of<text:s/>the<text:s/>COFOs,<text:s/>this<text:s/>was<text:s/>complemented<text:s/>by<text:s/>improved<text:s/>documentation<text:s/>of</text:span><text:span text:style-name="T301_43"><text:s/>processes</text:span><text:span text:style-name="T301_44">,</text:span><text:span text:style-name="T301_45"><text:s/>clarification<text:s/>of<text:s/>procedures,</text:span><text:span text:style-name="T301_46"><text:s/>improved<text:s/>internal<text:s/></text:span><text:span text:style-name="T301_47">coordination</text:span><text:span text:style-name="T301_48"><text:s/>and<text:s/></text:span><text:span text:style-name="T301_49">transparency</text:span><text:span text:style-name="T301_50"><text:s/></text:span><text:span text:style-name="T301_51">across</text:span><text:span text:style-name="T301_52"><text:s/>the<text:s/>2<text:s/></text:span><text:span text:style-name="T301_53">countries</text:span><text:span text:style-name="T301_54">.<text:s text:c="2"/>A<text:s/>key<text:s/>achievement<text:s/>was<text:s/>the<text:s/>“homo</text:span><text:span text:style-name="T301_55">logation<text:s/>of<text:s/>conciliation<text:s/>reports</text:span><text:span text:style-name="T301_56">”,<text:s text:c="2"/>a</text:span><text:span text:style-name="T301_57"><text:s/>process<text:s/>of<text:s/>formalising</text:span><text:span text:style-name="T301_58"><text:s/>and<text:s/>getting<text:s/>legal<text:s/>recognition<text:s/>of</text:span><text:span text:style-name="T301_59"><text:s/></text:span><text:span text:style-name="T301_60">decision</text:span><text:span text:style-name="T301_61">s</text:span><text:span text:style-name="T301_62"><text:s/>from<text:s/>the<text:s/>COFO</text:span><text:span text:style-name="T301_63">.<text:s text:c="2"/>This<text:s/>is<text:s/>a<text:s/>critical<text:s/>step<text:s/></text:span><text:span text:style-name="T301_64">and<text:s/>part<text:s/>of<text:s/></text:span><text:span text:style-name="T301_65">improving<text:s/>the<text:s/>link<text:s/>between<text:s/>community<text:s/>mediation<text:s/>and<text:s/>formal<text:s/>justice.<text:s text:c="2"/>Formalising<text:s/>of<text:s/>deci</text:span><text:span text:style-name="T301_66">sions</text:span><text:span text:style-name="T301_67">,</text:span><text:span text:style-name="T301_68"><text:s/></text:span><text:span text:style-name="T301_69">such<text:s/>as<text:s/>over<text:s/>land</text:span><text:span text:style-name="T301_70">,</text:span><text:span text:style-name="T301_71"><text:s/>means<text:s/>that<text:s/>it<text:s/>is<text:s/></text:span><text:span text:style-name="T301_72">recognised</text:span><text:span text:style-name="T301_73"><text:s/>by<text:s/></text:span><text:span text:style-name="T301_74">the<text:s/></text:span><text:span text:style-name="T301_75">government<text:s/>and<text:s/></text:span><text:span text:style-name="T301_76">reduc</text:span><text:span text:style-name="T301_77">es</text:span><text:span text:style-name="T301_78"><text:s/>the<text:s/>chance<text:s/>of<text:s/>future<text:s/>disputes.<text:s/></text:span></text:p>
        </text:list-item>
      </text:list>
      <text:p text:style-name="P302"/>
      <text:list text:style-name="LS13" xml:id="list47" text:continue-list="list45">
        <text:list-item>
          <text:p text:style-name="P303"><text:span text:style-name="T303_1">State<text:s/>/<text:s/></text:span><text:span text:style-name="T303_2">Citizens</text:span><text:span text:style-name="T303_3"><text:s/>relationship</text:span><text:span text:style-name="T303_4"><text:s/></text:span><text:span text:style-name="T303_5">(OI<text:s/>1.2.4)</text:span><text:span text:style-name="T303_6">:</text:span><text:span text:style-name="T303_7"><text:s/></text:span><text:span text:style-name="T303_8">Final<text:s/>evaluation<text:s/>findings<text:s/>show<text:s/></text:span><text:span text:style-name="T303_9">an<text:s/>increase<text:s/>from<text:s/>50%<text:s/>to<text:s/>86%<text:s/></text:span><text:span text:style-name="T303_10">of<text:s/>respondents<text:s/>reporting<text:s/>improved<text:s/>relations<text:s/>with<text:s/>the<text:s/>State<text:s/>and<text:s/>with<text:s/>local<text:s/>authorities;</text:span><text:span text:style-name="T303_11"><text:s/>and</text:span><text:span text:style-name="T303_12"><text:s/>100%<text:s/>of<text:s/>authorities<text:s/>believ</text:span><text:span text:style-name="T303_13">ing</text:span><text:span text:style-name="T303_14"><text:s/>that<text:s/>JASS<text:s/>has<text:s/>contributed<text:s/>to<text:s/>making<text:s/>communities<text:s/>more<text:s/>stable.</text:span><text:span text:style-name="T303_15"><text:s text:c="2"/></text:span><text:span text:style-name="T303_16">During<text:s/>i</text:span><text:span text:style-name="T303_17">nterviews<text:s/>with<text:s/>the<text:s/>Prefects<text:s/>and<text:s/></text:span><text:span text:style-name="T303_18">State<text:s/></text:span><text:span text:style-name="T303_19">Technical<text:s/></text:span><text:span text:style-name="T303_20">A</text:span><text:span text:style-name="T303_21">gencies<text:s/>it<text:s/>was<text:s/>explained<text:s/></text:span><text:span text:style-name="T303_22">that<text:s/></text:span><text:span text:style-name="T303_23">JASS<text:s/></text:span><text:span text:style-name="T303_24">reduced<text:s/>mistrust<text:s/>between<text:s/>communities<text:s/>and<text:s/>state<text:s/>institutions</text:span><text:span text:style-name="T303_25">,<text:s/>including<text:s/>judiciary<text:s/>and</text:span><text:span text:style-name="T303_26"><text:s/>state</text:span><text:span text:style-name="T303_27"><text:s/>technical<text:s/>services,<text:s/>with<text:s/>communities<text:s/>increasingly<text:s/>engaging<text:s/>with<text:s/>formal<text:s/>systems<text:s/>(e.g.<text:s/>courts,<text:s/>administrative<text:s/>processes).<text:s/></text:span><text:span text:style-name="T303_28"><text:s/></text:span><text:span text:style-name="T303_29">Authorities<text:s/>are<text:s/>now<text:s/>perceived<text:s/>as<text:s/></text:span><text:span text:style-name="T303_30">more<text:s/>accessible,<text:s/>responsive,<text:s/>and<text:s/>legitimate</text:span><text:span text:style-name="T303_31">,<text:s/>rather<text:s/>than<text:s/>distant<text:s/>or<text:s/>punitive.</text:span><text:span text:style-name="T303_32"><text:s text:c="2"/></text:span><text:span text:style-name="T303_33">This<text:s/>finding<text:s/>s</text:span><text:span text:style-name="T303_34">upport</text:span><text:span text:style-name="T303_35">s</text:span><text:span text:style-name="T303_36"><text:s/>the<text:s/></text:span><text:span text:style-name="T303_37">fac</text:span><text:span text:style-name="T303_38">t</text:span><text:span text:style-name="T303_39"><text:s/>that<text:s/>80%<text:s/>of<text:s/>people<text:s/></text:span><text:span text:style-name="T303_40">felt<text:s/>that<text:s/>the<text:s/>relationship<text:s/>between<text:s/>state<text:s/>and<text:s/>citizens<text:s/>has<text:s/>improved</text:span><text:span text:style-name="T303_41"><text:s/></text:span></text:p>
        </text:list-item>
      </text:list>
      <text:p text:style-name="P304"/>
      <text:p text:style-name="P305"><text:span text:style-name="T305_1">There<text:s/>were<text:s/>also<text:s/>some<text:s/>tangible<text:s/>linkages<text:s/>created<text:s/>between<text:s/>Outputs<text:s/>1<text:s/>and<text:s/>2<text:s text:c="2"/></text:span><text:span text:style-name="T305_2">For<text:s/>example,<text:s/>in<text:s/>Niger,<text:s/>proceeds<text:s/>generated<text:s/>from<text:s/>the<text:s/>milling<text:s/>equipment<text:s/>provided<text:s/>by<text:s/>the<text:s/>project<text:s/>were<text:s/>used<text:s/>to<text:s/>help<text:s/>finance<text:s/>early<text:s/>warning<text:s/>structures<text:s/>(</text:span><text:span text:style-name="T305_3">Systèmes<text:s/></text:span><text:span text:style-name="T305_4">Communautaires</text:span><text:span text:style-name="T305_5"><text:s/></text:span><text:span text:style-name="T305_6">d’Alerte</text:span><text:span text:style-name="T305_7"><text:s/></text:span><text:span text:style-name="T305_8">Précoce</text:span><text:span text:style-name="T305_9"><text:s/>et<text:s/>de<text:s/>Réponse<text:s/>aux<text:s/>Urgences<text:s/></text:span><text:span text:style-name="T305_10">–<text:s/>SCAP/RU)<text:s/>activities,<text:s/>illustrating<text:s/>how<text:s/>infrastructure-related<text:s/>investments<text:s text:c="2"/>contributed<text:s/>to<text:s/>supporting<text:s/>conflict<text:s/>prevention<text:s/>mechanisms</text:span><text:span text:style-name="T305_11"><text:s/>including<text:s/>climate<text:s/>adaptation<text:s/>assets<text:s/>such<text:s/>as<text:s/>land<text:s/>restoration<text:s/>and<text:s/>water<text:s/>infrastructure,<text:s/>which<text:s/>helped<text:s/>reduce<text:s/>resource<text:s/>scarcity<text:s/>and<text:s/></text:span><text:span text:style-name="T305_12">strengthen<text:s/>community-level<text:s/>stability.</text:span><text:span text:style-name="T305_13"><text:s/></text:span><text:span text:style-name="T305_14"><text:s/>I</text:span><text:span text:style-name="T305_15">n<text:s/>both<text:s/>countries,<text:s/>some<text:s/>focus<text:s/>group<text:s/>discussion<text:s/>participants<text:s/>reported<text:s/>that<text:s/>cash</text:span><text:span text:style-name="T305_16">-</text:span><text:span text:style-name="T305_17">for</text:span><text:span text:style-name="T305_18">-</text:span><text:span text:style-name="T305_19">work<text:s/>activities<text:s/>helped<text:s/>bring<text:s/>together<text:s/>community<text:s/>members<text:s/>from<text:s/>different<text:s/>backgrounds<text:s/>and<text:s/>contributed<text:s/>to<text:s/>improved<text:s/>conflict<text:s/>prevention.</text:span></text:p>
      <text:p text:style-name="P306"/>
      <text:p text:style-name="P307"><text:span text:style-name="T307_1">Lessons<text:s/>learned<text:s/>through<text:s/>this<text:s/>output,<text:s/>and<text:s/>recommendations<text:s/>for<text:s/>future<text:s/>programming</text:span></text:p>
      <text:p text:style-name="P308"/>
      <text:list text:style-name="LS10" xml:id="list48">
        <text:list-item>
          <text:p text:style-name="P309"><text:span text:style-name="T309_1">Inclusion<text:s/></text:span><text:span text:style-name="T309_2">efforts<text:s/>have<text:s/>been<text:s/>successful</text:span><text:span text:style-name="T309_3">:<text:s/></text:span><text:span text:style-name="T309_4">Efforts<text:s/>to<text:s/>increase<text:s/>inclusivity,<text:s/>particularly<text:s/>women’s<text:s/>participation<text:s/>in<text:s/>decision-making<text:s/>structures,<text:s/>resulted<text:s/>in<text:s/>clear<text:s/>gains<text:s/>in<text:s/>representation<text:s/>and<text:s/>voice;<text:s/>however,<text:s/>their<text:s/>actual<text:s/>influence<text:s/>over<text:s/>decisions<text:s/>remains<text:s/>uneven,<text:s/>constrained<text:s/>by<text:s/>social<text:s/>norms<text:s/>and<text:s/>limited<text:s/>confidence</text:span><text:span text:style-name="T309_5">.<text:s/>F</text:span><text:span text:style-name="T309_6">urther<text:s/>support<text:s/>is</text:span><text:span text:style-name="T309_7"><text:s/>needed<text:s/></text:span><text:span text:style-name="T309_8">to<text:s text:c="2"/>ensure</text:span><text:span text:style-name="T309_9"><text:s/></text:span><text:span text:style-name="T309_10">that<text:s/>both<text:s/></text:span><text:span text:style-name="T309_11">women<text:s/>and<text:s/>youth</text:span><text:span text:style-name="T309_12"><text:s/></text:span><text:span text:style-name="T309_13">voices<text:s/>are<text:s/></text:span><text:span text:style-name="T309_14">heard</text:span><text:span text:style-name="T309_15">.<text:s text:c="2"/>G</text:span><text:span text:style-name="T309_16">aps<text:s/>in<text:s/>targeting<text:s/>persist,<text:s/>with<text:s/>relatively<text:s/>limited<text:s/>inclusion<text:s/>of<text:s/>youth<text:s/>and<text:s/>pastoralist<text:s/>groups,<text:s/>despite<text:s/>their<text:s/>higher<text:s/>relevance<text:s/>to<text:s/>conflict<text:s/>dynamics,<text:s/>highlighting<text:s/>imbalances<text:s/>in<text:s/>beneficiary<text:s/>reach<text:s/>and<text:s/>missed<text:s/>opportunities<text:s/>to<text:s/>engage<text:s/>higher-risk<text:s/>groups<text:s/>more<text:s/>directly.<text:s text:c="2"/></text:span><text:span text:style-name="T309_17">It<text:s/>is<text:s/>recommended<text:s/>that<text:s/></text:span><text:span text:style-name="T309_18">more<text:s/></text:span><text:span text:style-name="T309_19">in-depth</text:span><text:span text:style-name="T309_20"><text:s/>power<text:s/>analysis<text:s/>and</text:span><text:span text:style-name="T309_21"><text:s/>activities<text:s/>looking<text:s/>at</text:span><text:span text:style-name="T309_22"><text:s/></text:span><text:span text:style-name="T309_23">influencing<text:s/>dynamic<text:s/>in<text:s/>communities</text:span><text:span text:style-name="T309_24"><text:s/>in<text:s/>future<text:s/>programmes</text:span><text:span text:style-name="T309_25">.<text:s/></text:span></text:p>
        </text:list-item>
      </text:list>
      <text:p text:style-name="P310"/>
      <text:list text:style-name="LS10" xml:id="list49" text:continue-list="list48">
        <text:list-item>
          <text:p text:style-name="P311"><text:span text:style-name="T311_1">Strengthening<text:s/>community-based<text:s/>and<text:s/>formal<text:s/>conflict<text:s/>resolution<text:s/>structures</text:span><text:span text:style-name="T311_2"><text:s/>(e.g.<text:s/>C</text:span><text:span text:style-name="T311_3">O</text:span><text:span text:style-name="T311_4">F</text:span><text:span text:style-name="T311_5">O</text:span><text:span text:style-name="T311_6">s<text:s/>and<text:s/>mediation<text:s/>committees)<text:s/></text:span><text:span text:style-name="T311_7">improved<text:s/>local<text:s/>dispute<text:s/>resolution<text:s/>and<text:s/>perceptions<text:s/>of<text:s/>fairness</text:span><text:span text:style-name="T311_8">.<text:s text:c="2"/>In<text:s/></text:span><text:span text:style-name="T311_9">Niger</text:span><text:span text:style-name="T311_10">,</text:span><text:span text:style-name="T311_11"><text:s/>where<text:s/>the<text:s/>Village<text:s/></text:span><text:span text:style-name="T311_12">Chief</text:span><text:span text:style-name="T311_13"><text:s/>had<text:s/>a<text:s/>more<text:s/>prominent<text:s/>role</text:span><text:span text:style-name="T311_14">,</text:span><text:span text:style-name="T311_15"><text:s/></text:span><text:span text:style-name="T311_16">the<text:s/>COFOs<text:s/>had<text:s/>a<text:s/>less<text:s/>direct<text:s/></text:span><text:span text:style-name="T311_17">decision-making</text:span><text:span text:style-name="T311_18"><text:s/>role</text:span><text:span text:style-name="T311_19">.</text:span><text:span text:style-name="T311_20"><text:s text:c="2"/>Even<text:s/>so</text:span><text:span text:style-name="T311_21">,</text:span><text:span text:style-name="T311_22"><text:s/>feedback<text:s/>was<text:s/></text:span><text:span text:style-name="T311_23">th</text:span><text:span text:style-name="T311_24">at</text:span><text:span text:style-name="T311_25"><text:s/>COFO</text:span><text:span text:style-name="T311_26">s</text:span><text:span text:style-name="T311_27"><text:s/>were<text:s/>beneficial<text:s/>and<text:s/></text:span><text:span text:style-name="T311_28">had<text:s/>an<text:s/>impo</text:span><text:span text:style-name="T311_29">rtant<text:s/>role</text:span><text:span text:style-name="T311_30"><text:s/>to<text:s/>play</text:span><text:span text:style-name="T311_31">.</text:span><text:span text:style-name="T311_32"><text:s text:c="2"/></text:span><text:span text:style-name="T311_33">The<text:s/>COFOs<text:s/>have<text:s/>been<text:s/>successful<text:s/>and<text:s/>a<text:s/>key<text:s/>entry<text:s/>point<text:s/>for<text:s/>community<text:s/>engagement<text:s/></text:span><text:span text:style-name="T311_34">linking</text:span><text:span text:style-name="T311_35"><text:s/>the<text:s/>formal<text:s/>structures<text:s/>to<text:s/></text:span><text:span text:style-name="T311_36">traditional<text:s/>and<text:s/></text:span><text:span text:style-name="T311_37">community</text:span><text:span text:style-name="T311_38"><text:s/>structures</text:span><text:span text:style-name="T311_39">.</text:span><text:span text:style-name="T311_40"><text:s/></text:span><text:span text:style-name="T311_41">W</text:span><text:span text:style-name="T311_42">orking<text:s/>with<text:s/>both<text:s/>formal<text:s/>and<text:s/>informal<text:s/>structures<text:s/></text:span><text:span text:style-name="T311_43">as<text:s/>a<text:s/>means<text:s/>to</text:span><text:span text:style-name="T311_44"><text:s/>improve<text:s/>local<text:s/>dispute<text:s/>mechanisms<text:s/>and<text:s/>perceptions</text:span><text:span text:style-name="T311_45"><text:s/>will<text:s/>help<text:s/>resolve<text:s/>conflict<text:s/>locally.<text:s/></text:span><text:span text:style-name="T311_46"><text:s/></text:span></text:p>
        </text:list-item>
      </text:list>
      <text:p text:style-name="P312"/>
      <text:list text:style-name="LS10" xml:id="list50" text:continue-list="list48">
        <text:list-item>
          <text:p text:style-name="P313"><text:span text:style-name="T313_1">Strengthening<text:s/>institutionalisation<text:s/>and<text:s/>developing<text:s/>local<text:s/>financing<text:s/>mechanisms<text:s/>are<text:s/>seen<text:s/>as<text:s/>critical<text:s/>for<text:s/>long-term<text:s/>impact.</text:span><text:span text:style-name="T313_2"><text:s text:c="2"/></text:span><text:span text:style-name="T313_3">COFOs</text:span><text:span text:style-name="T313_4"><text:s/></text:span><text:span text:style-name="T313_5">often<text:s/>lack<text:s/></text:span><text:span text:style-name="T313_6">stable<text:s/>financing,<text:s/>operational<text:s/>resources,<text:s/>and<text:s/>follow-up<text:s/>support</text:span><text:span text:style-name="T313_7">.<text:s/>Monitoring<text:s/>and<text:s/>enforcement<text:s/>of<text:s/>local<text:s/>conventions<text:s/></text:span><text:span text:style-name="T313_8">remain</text:span><text:span text:style-name="T313_9">s</text:span><text:span text:style-name="T313_10"><text:s/>weak<text:s/>in<text:s/>some<text:s/>areas,<text:s/>and<text:s/>the<text:s/></text:span><text:span text:style-name="T313_11">cost<text:s/>of<text:s/>formalising<text:s/>agreements</text:span><text:span text:style-name="T313_12"><text:s/>(e.g.<text:s/>legal<text:s/>validation)<text:s/>can<text:s/>be<text:s/>prohibitive.<text:s/></text:span><text:span text:style-name="T313_13">The<text:s/>work<text:s/>in<text:s/>the<text:s/>last<text:s/>year<text:s/>of<text:s/>the<text:s/>programme<text:s/></text:span><text:span text:style-name="T313_14">of</text:span><text:span text:style-name="T313_15"><text:s/>getting<text:s/>central<text:s/>and<text:s/></text:span><text:span text:style-name="T313_16">provincial<text:s/>government<text:s/>buy<text:s/>in<text:s/>and<text:s/>funding<text:s/>has<text:s/>been<text:s/>critical<text:s/></text:span><text:span text:style-name="T313_17">for<text:s/></text:span><text:span text:style-name="T313_18">the<text:s/>success<text:s/>of<text:s/>these<text:s/>activities<text:s/>and<text:s/>again<text:s/></text:span><text:span text:style-name="T313_19">are</text:span><text:span text:style-name="T313_20"><text:s/>a<text:s/>base<text:s/>for<text:s/>future<text:s/>programme</text:span><text:span text:style-name="T313_21">s</text:span><text:span text:style-name="T313_22">.<text:s/></text:span><text:span text:style-name="T313_23">At</text:span><text:span text:style-name="T313_24"><text:s/></text:span><text:span text:style-name="T313_25">the<text:s/>beginning<text:s/>of<text:s/>any<text:s/></text:span><text:span text:style-name="T313_26">similar<text:s/>programme</text:span><text:span text:style-name="T313_27">,<text:s/>it<text:s/>is<text:s/>therefore<text:s/>important<text:s/>to</text:span><text:span text:style-name="T313_28"><text:s/>make<text:s/>the<text:s/>links<text:s/>between<text:s/>community,<text:s/>provincial<text:s/>and<text:s/>national<text:s/>level<text:s/>authorities<text:s/>to<text:s/>improve<text:s/>buy</text:span><text:span text:style-name="T313_29">-</text:span><text:span text:style-name="T313_30">in<text:s/></text:span><text:span text:style-name="T313_31">in</text:span><text:span text:style-name="T313_32">to<text:s/>the<text:s/>programme.<text:s/></text:span></text:p>
        </text:list-item>
      </text:list>
      <text:p text:style-name="P314"/>
      <table:table table:style-name="Table6"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row table:style-name="Row28">
          <table:table-cell table:style-name="Cell108">
            <text:p text:style-name="P315"><text:span text:style-name="T315_1">Output<text:s/>Number<text:s/>and<text:s/>Title<text:s/></text:span></text:p>
          </table:table-cell>
          <table:table-cell table:style-name="Cell109" table:number-columns-spanned="4">
            <text:p text:style-name="P316"><text:span text:style-name="T316_1">Strengthened<text:s/>resilience<text:s/>to<text:s/>climate<text:s/>shocks<text:s/>and<text:s/>stressors<text:s/>to<text:s/>reduce<text:s/>frequency<text:s/>and<text:s/>impact<text:s/>of<text:s/>resource<text:s/>and<text:s/>land-based<text:s/>conflict<text:s/>in<text:s/>the<text:s/>Sahel.</text:span></text:p>
            <text:p text:style-name="P317"/>
          </table:table-cell>
          <table:covered-table-cell/>
          <table:covered-table-cell/>
          <table:covered-table-cell/>
        </table:table-row>
        <table:table-row table:style-name="Row29">
          <table:table-cell table:style-name="Cell110">
            <text:p text:style-name="P318"><text:span text:style-name="T318_1">Output<text:s/>Score<text:s/></text:span></text:p>
          </table:table-cell>
          <table:table-cell table:style-name="Cell111" table:number-columns-spanned="4">
            <text:p text:style-name="P319"><text:span text:style-name="T319_1">A+</text:span></text:p>
          </table:table-cell>
          <table:covered-table-cell/>
          <table:covered-table-cell/>
          <table:covered-table-cell/>
        </table:table-row>
        <table:table-row table:style-name="Row30">
          <table:table-cell table:style-name="Cell112">
            <text:p text:style-name="P320"><text:span text:style-name="T320_1">Impact<text:s/>weighting<text:s/>(%)</text:span></text:p>
          </table:table-cell>
          <table:table-cell table:style-name="Cell113">
            <text:p text:style-name="P321"><text:span text:style-name="T321_1">40</text:span></text:p>
          </table:table-cell>
          <table:table-cell table:style-name="Cell114">
            <text:p text:style-name="P322"><text:span text:style-name="T322_1">Impact<text:s/>weighting<text:s/>revised<text:s/>since<text:s/>last<text:s/>AR?</text:span></text:p>
          </table:table-cell>
          <table:table-cell table:style-name="Cell115" table:number-columns-spanned="2">
            <text:p text:style-name="P323"><text:span text:style-name="T323_1">no</text:span></text:p>
          </table:table-cell>
          <table:covered-table-cell/>
        </table:table-row>
        <table:table-row table:style-name="Row31">
          <table:table-cell table:style-name="Cell116" table:number-columns-spanned="4">
            <text:p text:style-name="P324"/>
          </table:table-cell>
          <table:covered-table-cell/>
          <table:covered-table-cell/>
          <table:covered-table-cell/>
          <table:table-cell table:style-name="Cell117">
            <text:p text:style-name="P325"/>
          </table:table-cell>
        </table:table-row>
        <table:table-row table:style-name="Row32">
          <table:table-cell table:style-name="Cell118">
            <text:p text:style-name="P326"><text:span text:style-name="T326_1">Output<text:s/>Indicator<text:s/></text:span></text:p>
          </table:table-cell>
          <table:table-cell table:style-name="Cell119">
            <text:p text:style-name="P327"><text:span text:style-name="T327_1">Starting<text:s/>Target</text:span></text:p>
          </table:table-cell>
          <table:table-cell table:style-name="Cell120">
            <text:p text:style-name="P328"><text:span text:style-name="T328_1">Final<text:s/>Logframe<text:s/>Target</text:span></text:p>
          </table:table-cell>
          <table:table-cell table:style-name="Cell121">
            <text:p text:style-name="P329"><text:span text:style-name="T329_1">Final<text:s/>Result</text:span><text:span text:style-name="T329_2"><text:s/>Achieved</text:span></text:p>
          </table:table-cell>
          <table:table-cell table:style-name="Cell122">
            <text:p text:style-name="P330"><text:span text:style-name="T330_1">Comment</text:span></text:p>
          </table:table-cell>
        </table:table-row>
        <table:table-row table:style-name="Row33">
          <table:table-cell table:style-name="Cell123" table:number-columns-spanned="5">
            <text:p text:style-name="P331"><text:span text:style-name="T331_1">Output<text:s/>2.1</text:span><text:span text:style-name="T331_2"><text:s/>Support<text:s/>climate<text:s/>sensitive,<text:s/>agricultural<text:s/>intensification<text:s/>on<text:s/>existing<text:s/>productive<text:s/>land<text:s/>and<text:s/>facilitate<text:s/>off-farm<text:s/>livelihood<text:s/>diversification<text:s/>to<text:s/>increase<text:s/>sustainable<text:s/>job-growth<text:s/>and<text:s/>reduce<text:s/>natural<text:s/>resource<text:s/>trigger<text:s/>points<text:s/>for<text:s/>conflict<text:s/>(MC)</text:span></text:p>
            <text:p text:style-name="P332"/>
          </table:table-cell>
          <table:covered-table-cell/>
          <table:covered-table-cell/>
          <table:covered-table-cell/>
          <table:covered-table-cell/>
        </table:table-row>
        <table:table-row table:style-name="Row34">
          <table:table-cell table:style-name="Cell124">
            <text:p text:style-name="P333"><text:span text:style-name="T333_1">2.1.1<text:s/></text:span><text:span text:style-name="T333_2"><text:s/></text:span><text:span text:style-name="T333_3">Number</text:span><text:span text:style-name="T333_4"><text:s/>of<text:s/>farmers<text:s/>and<text:s/>herders<text:s/>(MWBG)<text:s/>targeted<text:s/>across<text:s/>programme<text:s/>activities</text:span></text:p>
          </table:table-cell>
          <table:table-cell table:style-name="Cell125">
            <text:p text:style-name="P334"><text:span text:style-name="T334_1">0</text:span></text:p>
          </table:table-cell>
          <table:table-cell table:style-name="Cell126">
            <text:p text:style-name="P335"><text:span text:style-name="T335_1">4500</text:span></text:p>
          </table:table-cell>
          <table:table-cell table:style-name="Cell127">
            <text:p text:style-name="P336"><text:span text:style-name="T336_1">8708</text:span></text:p>
          </table:table-cell>
          <table:table-cell table:style-name="Cell128">
            <text:p text:style-name="P337"><text:span text:style-name="T337_1">Exceeded</text:span></text:p>
          </table:table-cell>
        </table:table-row>
        <table:table-row table:style-name="Row35">
          <table:table-cell table:style-name="Cell129">
            <text:p text:style-name="P338"><text:span text:style-name="T338_1">2.1.2</text:span><text:span text:style-name="T338_2"><text:s/></text:span><text:span text:style-name="T338_3"><text:s/></text:span><text:span text:style-name="T338_4">%</text:span><text:span text:style-name="T338_5"><text:s/>of<text:s/>farmers,<text:s/>and<text:s/>herders<text:s/>surveyed<text:s/>who<text:s/>believe<text:s/>that<text:s/>the<text:s/>pressure<text:s/>on<text:s/>natural<text:s/>resources<text:s/>has<text:s/>been<text:s/>allayed<text:s/>by<text:s/>the<text:s/>intervention<text:s/>of<text:s/>the<text:s/>program</text:span></text:p>
          </table:table-cell>
          <table:table-cell table:style-name="Cell130">
            <text:p text:style-name="P339"><text:span text:style-name="T339_1">0</text:span></text:p>
          </table:table-cell>
          <table:table-cell table:style-name="Cell131">
            <text:p text:style-name="P340"><text:span text:style-name="T340_1">80</text:span></text:p>
          </table:table-cell>
          <table:table-cell table:style-name="Cell132">
            <text:p text:style-name="P341"><text:span text:style-name="T341_1">23</text:span></text:p>
          </table:table-cell>
          <table:table-cell table:style-name="Cell133">
            <text:p text:style-name="P342"><text:span text:style-name="T342_1">Below<text:s/>target</text:span></text:p>
          </table:table-cell>
        </table:table-row>
        <table:table-row table:style-name="Row36">
          <table:table-cell table:style-name="Cell134">
            <text:p text:style-name="P343"><text:span text:style-name="T343_1">2.1.3<text:s text:c="2"/>%</text:span><text:span text:style-name="T343_2"><text:s/>of<text:s/>farmers<text:s/>whose<text:s/>positive<text:s/>change<text:s/>in<text:s/>agricultural<text:s/>production<text:s/>is<text:s/>attributed<text:s/>to<text:s/>the<text:s/>implementation<text:s/>of<text:s/>JASS<text:s/>II</text:span></text:p>
          </table:table-cell>
          <table:table-cell table:style-name="Cell135">
            <text:p text:style-name="P344"><text:span text:style-name="T344_1">0</text:span></text:p>
          </table:table-cell>
          <table:table-cell table:style-name="Cell136">
            <text:p text:style-name="P345"><text:span text:style-name="T345_1">80</text:span></text:p>
          </table:table-cell>
          <table:table-cell table:style-name="Cell137">
            <text:p text:style-name="P346"><text:span text:style-name="T346_1">87</text:span></text:p>
          </table:table-cell>
          <table:table-cell table:style-name="Cell138">
            <text:p text:style-name="P347"><text:span text:style-name="T347_1">Exceeded</text:span></text:p>
          </table:table-cell>
        </table:table-row>
        <table:table-row table:style-name="Row37">
          <table:table-cell table:style-name="Cell139">
            <text:p text:style-name="P348"><text:span text:style-name="T348_1">2.1.</text:span><text:span text:style-name="T348_2">4</text:span><text:span text:style-name="T348_3"><text:s text:c="2"/>Number</text:span><text:span text:style-name="T348_4"><text:s/>of<text:s/>individuals<text:s/>(MWBG)<text:s/>targeted<text:s/>with<text:s/>support<text:s/>across<text:s/>livelihood<text:s/>diversification<text:s/>and<text:s/>market<text:s/>systems<text:s/>activities</text:span></text:p>
          </table:table-cell>
          <table:table-cell table:style-name="Cell140">
            <text:p text:style-name="P349"><text:span text:style-name="T349_1">0</text:span></text:p>
          </table:table-cell>
          <table:table-cell table:style-name="Cell141">
            <text:p text:style-name="P350"><text:span text:style-name="T350_1">1000</text:span></text:p>
          </table:table-cell>
          <table:table-cell table:style-name="Cell142">
            <text:p text:style-name="P351"><text:span text:style-name="T351_1">1542</text:span></text:p>
          </table:table-cell>
          <table:table-cell table:style-name="Cell143">
            <text:p text:style-name="P352"><text:span text:style-name="T352_1">Exceeded</text:span></text:p>
          </table:table-cell>
        </table:table-row>
        <table:table-row table:style-name="Row38">
          <table:table-cell table:style-name="Cell144" table:number-columns-spanned="5">
            <text:p text:style-name="P353"><text:span text:style-name="T353_1">Output<text:s/>2.2:</text:span><text:span text:style-name="T353_2"><text:s/>Support<text:s/>rural<text:s/>communities<text:s/>to<text:s/>access<text:s/>resources<text:s/>and<text:s/>knowledge<text:s/>needed<text:s/>to<text:s/>plan,<text:s/>act<text:s/>and<text:s/>cope<text:s/>to<text:s/>build<text:s/>resilience<text:s/>to<text:s/>climatic<text:s/>shocks<text:s/>and<text:s/>stressors</text:span></text:p>
            <text:p text:style-name="P354"/>
          </table:table-cell>
          <table:covered-table-cell/>
          <table:covered-table-cell/>
          <table:covered-table-cell/>
          <table:covered-table-cell/>
        </table:table-row>
        <table:table-row table:style-name="Row39">
          <table:table-cell table:style-name="Cell145">
            <text:p text:style-name="P355"><text:span text:style-name="T355_1">Output<text:s/></text:span><text:span text:style-name="T355_2">2.2.1<text:s text:c="2"/></text:span><text:span text:style-name="T355_3">Number</text:span><text:span text:style-name="T355_4"><text:s/>of<text:s/>hectares<text:s/>of<text:s/>natural<text:s/>resources<text:s/>restored<text:s/>in<text:s/>the<text:s/>context<text:s/>of<text:s/>climate<text:s/>change<text:s/>adaptation</text:span></text:p>
          </table:table-cell>
          <table:table-cell table:style-name="Cell146">
            <text:p text:style-name="P356"><text:span text:style-name="T356_1">0</text:span></text:p>
          </table:table-cell>
          <table:table-cell table:style-name="Cell147">
            <text:p text:style-name="P357"><text:span text:style-name="T357_1">120</text:span></text:p>
          </table:table-cell>
          <table:table-cell table:style-name="Cell148">
            <text:p text:style-name="P358"><text:span text:style-name="T358_1">1542</text:span></text:p>
          </table:table-cell>
          <table:table-cell table:style-name="Cell149">
            <text:p text:style-name="P359"><text:span text:style-name="T359_1">Exceeded</text:span></text:p>
          </table:table-cell>
        </table:table-row>
        <table:table-row table:style-name="Row40">
          <table:table-cell table:style-name="Cell150">
            <text:p text:style-name="P360"><text:span text:style-name="T360_1">Output<text:s/></text:span><text:span text:style-name="T360_2">2.2.2<text:s text:c="2"/></text:span><text:span text:style-name="T360_3">%</text:span><text:span text:style-name="T360_4"><text:s/>of<text:s/>households<text:s/>feel<text:s/>they<text:s/></text:span><text:span text:style-name="T360_5">are<text:s/>able<text:s/>to</text:span><text:span text:style-name="T360_6"><text:s/>cope<text:s/>with<text:s/>shock<text:s/>or<text:s/>stress<text:s/>linked<text:s/>to<text:s/>climate<text:s/>disaster</text:span></text:p>
          </table:table-cell>
          <table:table-cell table:style-name="Cell151">
            <text:p text:style-name="P361"><text:span text:style-name="T361_1">0</text:span></text:p>
          </table:table-cell>
          <table:table-cell table:style-name="Cell152">
            <text:p text:style-name="P362"><text:span text:style-name="T362_1">58</text:span></text:p>
          </table:table-cell>
          <table:table-cell table:style-name="Cell153">
            <text:p text:style-name="P363"><text:span text:style-name="T363_1">57</text:span></text:p>
          </table:table-cell>
          <table:table-cell table:style-name="Cell154">
            <text:p text:style-name="P364"><text:span text:style-name="T364_1">Below<text:s/>target</text:span></text:p>
          </table:table-cell>
        </table:table-row>
        <table:table-row table:style-name="Row41">
          <table:table-cell table:style-name="Cell155">
            <text:p text:style-name="P365"><text:span text:style-name="T365_1">Output<text:s/></text:span><text:span text:style-name="T365_2">2.2.3<text:s text:c="2"/>Number</text:span><text:span text:style-name="T365_3"><text:s/>of<text:s/>vulnerable<text:s/>households<text:s/>supported<text:s/>with<text:s/>cash<text:s/>to<text:s/>improve<text:s/>resilience<text:s/>against<text:s/>climate<text:s/>disaster</text:span></text:p>
          </table:table-cell>
          <table:table-cell table:style-name="Cell156">
            <text:p text:style-name="P366"><text:span text:style-name="T366_1">0</text:span></text:p>
          </table:table-cell>
          <table:table-cell table:style-name="Cell157">
            <text:p text:style-name="P367"><text:span text:style-name="T367_1">650</text:span></text:p>
          </table:table-cell>
          <table:table-cell table:style-name="Cell158">
            <text:p text:style-name="P368"><text:span text:style-name="T368_1">2050</text:span></text:p>
          </table:table-cell>
          <table:table-cell table:style-name="Cell159">
            <text:p text:style-name="P369"><text:span text:style-name="T369_1">Exceeded</text:span></text:p>
          </table:table-cell>
        </table:table-row>
      </table:table>
      <text:p text:style-name="P370"/>
      <text:p text:style-name="P371"><text:span text:style-name="T371_1">This<text:s/>output<text:s/>scored<text:s/>an<text:s/>A+<text:s/>as<text:s/></text:span><text:span text:style-name="T371_2">JASS<text:s/>has<text:s/></text:span><text:span text:style-name="T371_3">largely</text:span><text:span text:style-name="T371_4"><text:s/>exceeded<text:s/>expectation</text:span><text:span text:style-name="T371_5">s</text:span><text:span text:style-name="T371_6"><text:s/></text:span><text:span text:style-name="T371_7">on<text:s/>most<text:s/>indicators<text:s/></text:span><text:span text:style-name="T371_8">set<text:s/>out<text:s/>in<text:s/>this<text:s/>output.<text:s/></text:span><text:span text:style-name="T371_9">This<text:s/>output<text:s/>measured</text:span><text:span text:style-name="T371_10"><text:s/>the<text:s/></text:span><text:span text:style-name="T371_11">s</text:span><text:span text:style-name="T371_12">upport<text:s/>to<text:s/>climate<text:s/>sensitive<text:s/>agricultural<text:s/>intensification<text:s/>on<text:s/>existing<text:s/>productive<text:s/>land<text:s/>and</text:span><text:span text:style-name="T371_13"><text:s/>the</text:span><text:span text:style-name="T371_14"><text:s/>facilitat</text:span><text:span text:style-name="T371_15">ion<text:s/>of</text:span><text:span text:style-name="T371_16"><text:s/>off-farm<text:s/>livelihood<text:s/>diversification</text:span><text:span text:style-name="T371_17">,</text:span><text:span text:style-name="T371_18"><text:s/>to<text:s/>increase<text:s/>sustainable<text:s/>job-growth<text:s/>and<text:s/>reduce<text:s/>natural<text:s/>resource<text:s/>trigger<text:s/>points<text:s/>for<text:s/>conflict</text:span><text:span text:style-name="T371_19">.<text:s/></text:span><text:span text:style-name="T371_20">This<text:s/></text:span><text:span text:style-name="T371_21">o</text:span><text:span text:style-name="T371_22">utput<text:s/></text:span><text:span text:style-name="T371_23">has<text:s/></text:span><text:span text:style-name="T371_24">s</text:span><text:span text:style-name="T371_25">een<text:s/>a<text:s/>critical<text:s/>evolution<text:s/>between<text:s/>phase<text:s/>1<text:s/>and<text:s/>2<text:s/>of<text:s/>the<text:s/>JASS<text:s/>programme</text:span><text:span text:style-name="T371_26">:<text:s/></text:span><text:span text:style-name="T371_27">in<text:s/>Mali<text:s/>and<text:s/>Niger</text:span><text:span text:style-name="T371_28">,<text:s/>cl</text:span><text:span text:style-name="T371_29">imate<text:s/>adaptation<text:s/>activities<text:s/></text:span><text:span text:style-name="T371_30">were<text:s/>integrated<text:s/></text:span><text:span text:style-name="T371_31">to<text:s/>support<text:s/>conflict<text:s/>prevention</text:span><text:span text:style-name="T371_32">,</text:span><text:span text:style-name="T371_33"><text:s/>to</text:span><text:span text:style-name="T371_34"><text:s/>a</text:span><text:span text:style-name="T371_35">ddr</text:span><text:span text:style-name="T371_36">e</text:span><text:span text:style-name="T371_37">ss<text:s/></text:span><text:span text:style-name="T371_38">access<text:s/>to<text:s/>natural<text:s/>resources<text:s/>(particularly<text:s/>water<text:s/>and<text:s/>pastures)<text:s/>as<text:s/></text:span><text:span text:style-name="T371_39">a<text:s/></text:span><text:span text:style-name="T371_40">key<text:s/>driver<text:s/>of<text:s/>conflict</text:span><text:span text:style-name="T371_41">.<text:s text:c="2"/></text:span></text:p>
      <text:p text:style-name="P372"/>
      <text:p text:style-name="P373"><text:span text:style-name="T373_1">Output<text:s/>2.1<text:s/></text:span><text:span text:style-name="T373_2">-<text:s/></text:span><text:span text:style-name="T373_3">Support<text:s/>climate<text:s/>sensitive,<text:s/>agricultural<text:s/>intensification<text:s/>on<text:s/>existing<text:s/>productive<text:s/>land<text:s/>and<text:s/>facilitate<text:s/>off-farm<text:s/>livelihood<text:s/>diversification<text:s/>to<text:s/>increase<text:s/>sustainable<text:s/>job-growth<text:s/>and<text:s/>reduce<text:s/>natural<text:s/>resource<text:s/>trigger<text:s/>points<text:s/>for<text:s/>conflict<text:s/></text:span></text:p>
      <text:p text:style-name="P374"/>
      <text:p text:style-name="P375"><text:span text:style-name="T375_1">JASS<text:s/>has<text:s/>met<text:s/>the<text:s/>quantitative<text:s/>targets<text:s/>and<text:s/>in<text:s/>many<text:s/>cases<text:s/></text:span><text:span text:style-name="T375_2">has<text:s/></text:span><text:span text:style-name="T375_3">exceed</text:span><text:span text:style-name="T375_4">ed<text:s/>them</text:span><text:span text:style-name="T375_5">.<text:s/></text:span><text:span text:style-name="T375_6">U</text:span><text:span text:style-name="T375_7">nder<text:s/>this<text:s/>output</text:span><text:span text:style-name="T375_8">,<text:s/>JASS<text:s/>has</text:span><text:span text:style-name="T375_9"><text:s/></text:span><text:span text:style-name="T375_10">strengthened</text:span><text:span text:style-name="T375_11"><text:s/>climate<text:s/>sensitive<text:s/>production<text:s/>on<text:s/>existing<text:s/>land,<text:s/></text:span><text:span text:style-name="T375_12">supported<text:s/></text:span><text:span text:style-name="T375_13">strengthening<text:s/></text:span><text:span text:style-name="T375_14">of<text:s/></text:span><text:span text:style-name="T375_15">pastoral</text:span><text:span text:style-name="T375_16"><text:s/></text:span><text:span text:style-name="T375_17">resilience</text:span><text:span text:style-name="T375_18"><text:s/>such<text:s/>as<text:s/>through<text:s/>fodder<text:s/>production<text:s/>and<text:s/></text:span><text:span text:style-name="T375_19">promoted<text:s/>off-farm<text:s/>livelihood<text:s/>diversification</text:span><text:span text:style-name="T375_20">.<text:s/></text:span><text:span text:style-name="T375_21">T</text:span><text:span text:style-name="T375_22">he<text:s/>targets<text:s/></text:span><text:span text:style-name="T375_23">in<text:s/>the<text:s/>output<text:s/></text:span><text:span text:style-name="T375_24">could<text:s/>have<text:s/>been<text:s/>more<text:s/>ambitious</text:span><text:span text:style-name="T375_25"><text:s/></text:span><text:span text:style-name="T375_26">as<text:s/>they<text:s/>were<text:s/>clearly<text:s/></text:span><text:span text:style-name="T375_27">exceeded</text:span><text:span text:style-name="T375_28">.</text:span><text:span text:style-name="T375_29"><text:s text:c="2"/></text:span></text:p>
      <text:p text:style-name="P376"/>
      <text:list text:style-name="LS14" xml:id="list51">
        <text:list-item>
          <text:p text:style-name="P377"><text:span text:style-name="T377_1">Climate<text:s/>sensitive<text:s/>production</text:span><text:span text:style-name="T377_2"><text:s/></text:span><text:span text:style-name="T377_3">(OI<text:s/>2.1.1<text:s/>&amp;<text:s/>OI<text:s/>2.1.3)</text:span><text:span text:style-name="T377_4">:<text:s/></text:span><text:span text:style-name="T377_5"><text:s/></text:span><text:span text:style-name="T377_6">8708</text:span><text:span text:style-name="T377_7"><text:s/></text:span><text:span text:style-name="T377_8">farmers<text:s/>and<text:s/></text:span><text:span text:style-name="T377_9">headers</text:span><text:span text:style-name="T377_10"><text:s/>were<text:s/></text:span><text:span text:style-name="T377_11">reache</text:span><text:span text:style-name="T377_12">d</text:span><text:span text:style-name="T377_13"><text:s/>with<text:s/></text:span><text:span text:style-name="T377_14">climate</text:span><text:span text:style-name="T377_15"><text:s/></text:span><text:span text:style-name="T377_16">smart</text:span><text:span text:style-name="T377_17"><text:s/>and<text:s/>locally<text:s/>relevant<text:s/>practices</text:span><text:span text:style-name="T377_18">,<text:s/></text:span><text:span text:style-name="T377_19">and<text:s/></text:span><text:span text:style-name="T377_20">1,</text:span><text:span text:style-name="T377_21">542</text:span><text:span text:style-name="T377_22"><text:s/>individuals<text:s/>received<text:s/>livelihood<text:s/></text:span><text:span text:style-name="T377_23">diversification</text:span><text:span text:style-name="T377_24"><text:s/>and</text:span><text:span text:style-name="T377_25"><text:s/>access<text:s/></text:span><text:span text:style-name="T377_26">to</text:span><text:span text:style-name="T377_27"><text:s/></text:span><text:span text:style-name="T377_28">market</text:span><text:span text:style-name="T377_29">s</text:span><text:span text:style-name="T377_30"><text:s/>support</text:span><text:span text:style-name="T377_31">.<text:s/></text:span><text:span text:style-name="T377_32"><text:s/></text:span><text:span text:style-name="T377_33">In<text:s/>the<text:s/></text:span><text:span text:style-name="T377_34">final<text:s/></text:span><text:span text:style-name="T377_35">evaluation<text:s/>i</text:span><text:span text:style-name="T377_36">t<text:s/>was<text:s/>reported<text:s/>tha</text:span><text:span text:style-name="T377_37">t<text:s/>these<text:s/>interventions<text:s/>had<text:s/>a</text:span><text:span text:style-name="T377_38"><text:s/>positive<text:s/>effect</text:span><text:span text:style-name="T377_39">,<text:s/>with<text:s/>87%<text:s/></text:span><text:span text:style-name="T377_40">of<text:s/>respondents</text:span><text:span text:style-name="T377_41"><text:s/></text:span><text:span text:style-name="T377_42">report</text:span><text:span text:style-name="T377_43">ing</text:span><text:span text:style-name="T377_44"><text:s/></text:span><text:span text:style-name="T377_45">that<text:s/>they<text:s/>saw<text:s/>an<text:s/></text:span><text:span text:style-name="T377_46">improvement<text:s/>in<text:s/>agricultural<text:s/></text:span><text:span text:style-name="T377_47">production</text:span><text:span text:style-name="T377_48"><text:s/>with<text:s/>a<text:s/>majority<text:s/>saying<text:s/>that<text:s/></text:span><text:span text:style-name="T377_49">production<text:s/></text:span><text:span text:style-name="T377_50">ha</text:span><text:span text:style-name="T377_51">d</text:span><text:span text:style-name="T377_52"><text:s/>increased<text:s/></text:span><text:span text:style-name="T377_53">significantly</text:span><text:span text:style-name="T377_54">.<text:s/></text:span><text:span text:style-name="T377_55">77%<text:s/>of<text:s/>the<text:s/>participant<text:s/>farmers<text:s/>demonstrating<text:s/>the<text:s/>techniques<text:s/>promoted</text:span><text:span text:style-name="T377_56"><text:s/>by<text:s/>JASS</text:span><text:span text:style-name="T377_57"><text:s/>were<text:s/>used</text:span><text:span text:style-name="T377_58">.<text:s/></text:span></text:p>
        </text:list-item>
      </text:list>
      <text:p text:style-name="P378"/>
      <text:list text:style-name="LS15" xml:id="list52">
        <text:list-item>
          <text:p text:style-name="P379"><text:span text:style-name="T379_1">C</text:span><text:span text:style-name="T379_2">ereal</text:span><text:span text:style-name="T379_3"><text:s/></text:span><text:span text:style-name="T379_4">yields</text:span><text:span text:style-name="T379_5"><text:s/>during<text:s/>the<text:s/>programme<text:s/>have<text:s/>increased<text:s/>by<text:s/>over<text:s/></text:span><text:span text:style-name="T379_6">50%</text:span><text:span text:style-name="T379_7"><text:s/></text:span><text:span text:style-name="T379_8">i</text:span><text:span text:style-name="T379_9">n<text:s/>average</text:span><text:span text:style-name="T379_10"><text:s/></text:span><text:span text:style-name="T379_11">(OI<text:s/>2.1.3)</text:span><text:span text:style-name="T379_12">,</text:span><text:span text:style-name="T379_13"><text:s/></text:span><text:span text:style-name="T379_14">in<text:s/>part<text:s/>due<text:s/>to<text:s/>improved<text:s/></text:span><text:span text:style-name="T379_15">local<text:s/>seed<text:s/>production,<text:s/></text:span><text:span text:style-name="T379_16">conservation<text:s/>agriculture<text:s/>techniques<text:s/></text:span><text:span text:style-name="T379_17">and<text:s/></text:span><text:span text:style-name="T379_18">the<text:s/></text:span><text:span text:style-name="T379_19">promot</text:span><text:span text:style-name="T379_20">ion<text:s/>of</text:span><text:span text:style-name="T379_21"><text:s/></text:span><text:span text:style-name="T379_22">small<text:s/>scale</text:span><text:span text:style-name="T379_23"><text:s/></text:span><text:span text:style-name="T379_24">farmer<text:s/>to<text:s/>farmer<text:s/>learning.</text:span><text:span text:style-name="T379_25"><text:s text:c="2"/></text:span><text:span text:style-name="T379_26">The<text:s/></text:span><text:span text:style-name="T379_27">reduced</text:span><text:span text:style-name="T379_28"><text:s/>encroachment<text:s/></text:span><text:span text:style-name="T379_29">on<text:s/>agricultural<text:s/>land<text:s/></text:span><text:span text:style-name="T379_30">by</text:span><text:span text:style-name="T379_31"><text:s/></text:span><text:span text:style-name="T379_32">he</text:span><text:span text:style-name="T379_33">r</text:span><text:span text:style-name="T379_34">ders<text:s/>and<text:s/>their<text:s/>animals<text:s/>through<text:s/></text:span><text:span text:style-name="T379_35">improved<text:s/></text:span><text:span text:style-name="T379_36">awareness<text:s/>and<text:s/>acceptance<text:s/>of<text:s/>the<text:s/></text:span><text:span text:style-name="T379_37">rules</text:span><text:span text:style-name="T379_38"><text:s/>and<text:s/></text:span><text:span text:style-name="T379_39">clearer<text:s/></text:span><text:span text:style-name="T379_40">demarcation<text:s/>of<text:s/></text:span><text:span text:style-name="T379_41">he</text:span><text:span text:style-name="T379_42">r</text:span><text:span text:style-name="T379_43">der</text:span><text:span text:style-name="T379_44"><text:s/></text:span><text:span text:style-name="T379_45">grazing<text:s/></text:span><text:span text:style-name="T379_46">routes</text:span><text:span text:style-name="T379_47"><text:s/></text:span><text:span text:style-name="T379_48">contributed<text:s/>to<text:s/>increased<text:s/></text:span><text:span text:style-name="T379_49">yields</text:span><text:span text:style-name="T379_50">.<text:s/></text:span></text:p>
        </text:list-item>
      </text:list>
      <text:p text:style-name="P380"/>
      <text:list text:style-name="LS15" xml:id="list53" text:continue-list="list52">
        <text:list-item>
          <text:p text:style-name="P381"><text:span text:style-name="T381_1">Strengthening</text:span><text:span text:style-name="T381_2"><text:s/></text:span><text:span text:style-name="T381_3">pastoral</text:span><text:span text:style-name="T381_4"><text:s/>resilience</text:span><text:span text:style-name="T381_5">:<text:s/></text:span><text:span text:style-name="T381_6">JASS<text:s/>aimed<text:s/>to<text:s/>improve<text:s/>the<text:s/>availability<text:s/>of<text:s/>fodder<text:s/></text:span><text:span text:style-name="T381_7">for<text:s/></text:span><text:span text:style-name="T381_8">pastoralists</text:span><text:span text:style-name="T381_9"><text:s/>particularly<text:s/>during<text:s/>the<text:s/>dry<text:s/>season</text:span><text:span text:style-name="T381_10">,</text:span><text:span text:style-name="T381_11"><text:s/>when<text:s/>availability<text:s/>was<text:s/>low.<text:s/></text:span><text:span text:style-name="T381_12"><text:s/>In<text:s/>Mali</text:span><text:span text:style-name="T381_13">,</text:span><text:span text:style-name="T381_14"><text:s/>over<text:s/>408<text:s/>hectares<text:s/>of<text:s/>pasture<text:s/>was<text:s/>rehabilitated<text:s/>leading<text:s/>to<text:s/>1,136<text:s/>tonnes<text:s/>of<text:s/>fodder<text:s/>being<text:s/>produced</text:span><text:span text:style-name="T381_15">,<text:s/>and<text:s/>in<text:s/>Niger</text:span><text:span text:style-name="T381_16">,</text:span><text:span text:style-name="T381_17"><text:s/>community<text:s/>managed<text:s/>fodder<text:s/>bank<text:s/>supplied<text:s/>31.75<text:s/>tonnes<text:s/>of<text:s/>fodder<text:s/>to<text:s/>1,0</text:span><text:span text:style-name="T381_18">73<text:s/></text:span><text:span text:style-name="T381_19">herders</text:span><text:span text:style-name="T381_20">.<text:s text:c="2"/></text:span><text:span text:style-name="T381_21">This<text:s/>in<text:s/>turn<text:s/></text:span><text:span text:style-name="T381_22">help</text:span><text:span text:style-name="T381_23">ed</text:span><text:span text:style-name="T381_24"><text:s/>improve<text:s/>income<text:s/>of<text:s/>both<text:s/></text:span><text:span text:style-name="T381_25">herders</text:span><text:span text:style-name="T381_26"><text:s/>and<text:s/>fodder<text:s/>vendors.<text:s/>It<text:s/>was<text:s/>report</text:span><text:span text:style-name="T381_27">ed<text:s/>this<text:s/></text:span><text:span text:style-name="T381_28">help</text:span><text:span text:style-name="T381_29">ed</text:span><text:span text:style-name="T381_30"><text:s/>reduce<text:s/>farmer<text:s/>/<text:s/>herder<text:s/>disputes<text:s/>in<text:s/>the<text:s/>programme<text:s/>areas.<text:s/></text:span></text:p>
        </text:list-item>
      </text:list>
      <text:p text:style-name="P382"/>
      <text:list text:style-name="LS14" xml:id="list54" text:continue-list="list51">
        <text:list-item>
          <text:p text:style-name="P383"><text:span text:style-name="T383_1">Pressure<text:s/>on<text:s/>natural<text:s/>resources</text:span><text:span text:style-name="T383_2"><text:s/></text:span><text:span text:style-name="T383_3">(OI<text:s/>2.1.2)</text:span><text:span text:style-name="T383_4">:</text:span><text:span text:style-name="T383_5"><text:s/></text:span><text:span text:style-name="T383_6">Even<text:s/>with<text:s/>the<text:s/>successful<text:s/>interventions<text:s/>outlined<text:s/>above.<text:s text:c="2"/>Only<text:s/>27%<text:s/>of<text:s/>farmers<text:s/>feel<text:s/>the<text:s/>pressure<text:s/>on<text:s/>natural<text:s/>resources<text:s/>has<text:s/>been<text:s/>reduced.<text:s text:c="2"/>External<text:s/>factors<text:s/>such<text:s/>as<text:s/>ongoing<text:s/>competition<text:s/>for<text:s/>resources,<text:s/>the<text:s/>ongoing<text:s/>conflict,<text:s/>and<text:s/>impacts<text:s/>of<text:s/>erratic<text:s/>rainfall<text:s/>are<text:s/>likely<text:s/>causes.<text:s/></text:span><text:span text:style-name="T383_7">In<text:s/>the<text:s/></text:span><text:span text:style-name="T383_8">final<text:s/></text:span><text:span text:style-name="T383_9">evaluation,</text:span><text:span text:style-name="T383_10"><text:s/>it<text:s/>was<text:s/>also<text:s/>stated<text:s/>this<text:s/>could<text:s/>be<text:s/>due<text:s/>to<text:s/>external<text:s/>factors.<text:s text:c="2"/></text:span><text:span text:style-name="T383_11">This<text:s/>highlights<text:s/>that<text:s/>while<text:s/>interventions<text:s/>reduced<text:s/>localised<text:s/>tensions,<text:s/>structural<text:s/>pressures<text:s/>on<text:s/>resources<text:s/>remain<text:s/>high,<text:s/>reinforcing<text:s/>the<text:s/>importance<text:s/>of<text:s/>scaling<text:s/>adaptation<text:s/>to<text:s/>achieve<text:s/>broader<text:s/>conflict<text:s/>prevention<text:s/>gains.</text:span></text:p>
        </text:list-item>
      </text:list>
      <text:p text:style-name="P384"/>
      <text:list text:style-name="LS14" xml:id="list55" text:continue-list="list51">
        <text:list-item>
          <text:p text:style-name="P385"><text:span text:style-name="T385_1">Promotion<text:s/>of<text:s/>off-farm<text:s/>livelihood<text:s/>diversification</text:span><text:span text:style-name="T385_2"><text:s/></text:span><text:span text:style-name="T385_3">(OI<text:s/>2.1.4)<text:s/></text:span><text:span text:style-name="T385_4">has<text:s/>mainly<text:s/>targeted<text:s/>women,<text:s/>youth<text:s/>and<text:s/>vulnerable<text:s/>groups.<text:s text:c="2"/>1542<text:s/>individuals<text:s/>were<text:s/>assisted<text:s/>as<text:s/>part<text:s/>of<text:s/>85<text:s/>cooperatives<text:s/>and<text:s/>73<text:s/></text:span><text:span text:style-name="T385_5">youth<text:s/>lead<text:s/>enterprises.<text:s text:c="2"/></text:span><text:span text:style-name="T385_6">Across<text:s/>interviews,<text:s/>livelihood<text:s/>interventions<text:s/>(micro-initiatives,<text:s/></text:span><text:span text:style-name="T385_7">agro</text:span><text:span text:style-name="T385_8">-processing,<text:s/>small<text:s/>businesses,<text:s/>and<text:s/>income-generating<text:s/>activities)<text:s/>improved<text:s/>financial<text:s/>autonomy,<text:s/>particularly<text:s/>for<text:s/>women<text:s/>and<text:s/>youth.<text:s/>These<text:s/>activities<text:s/>reduced<text:s/>economic<text:s/>dependence<text:s/>and<text:s/>created<text:s/>positive<text:s/>incentive<text:s/>structures,<text:s/>with<text:s/>stakeholders<text:s/>reporting<text:s/>that<text:s/>improved<text:s/>livelihoods<text:s/>reduced<text:s/>engagement<text:s/>in<text:s/>criminal<text:s/>or<text:s/>destabilising<text:s/>activities<text:s/>and<text:s/>contributed<text:s/>to<text:s/>greater<text:s/>social<text:s/>stability.</text:span><text:span text:style-name="T385_9"><text:s/></text:span></text:p>
        </text:list-item>
      </text:list>
      <text:p text:style-name="P386"/>
      <text:p text:style-name="P387"><text:span text:style-name="T387_1">Output<text:s/>2.2</text:span><text:span text:style-name="T387_2"><text:s/>-</text:span><text:span text:style-name="T387_3"><text:s/></text:span><text:span text:style-name="T387_4">Support<text:s/>rural<text:s/>communities<text:s/>to<text:s/>access<text:s/>resources<text:s/>and<text:s/>knowledge<text:s/>needed<text:s/>to<text:s/>plan,<text:s/>act<text:s/>and<text:s/>cope<text:s/>to<text:s/>build<text:s/>resilience<text:s/>to<text:s/>climatic<text:s/>shocks<text:s/>and<text:s/>stressors</text:span></text:p>
      <text:p text:style-name="P388"/>
      <text:p text:style-name="P389"><text:span text:style-name="T389_1">As<text:s/>a<text:s/>whole,<text:s/></text:span><text:span text:style-name="T389_2">c</text:span><text:span text:style-name="T389_3">ommunities</text:span><text:span text:style-name="T389_4"><text:s/>demonstrated<text:s/>improved<text:s/>ability<text:s/>to<text:s/>plan<text:s/>and<text:s/>act<text:s/>collectively,<text:s/>contributing<text:s/>to<text:s/>both<text:s/>environmental<text:s/>sustainability<text:s/>and<text:s/>social<text:s/>stability</text:span><text:span text:style-name="T389_5"><text:s/>by<text:s/>reducing<text:s/>resource<text:s/>scarcity,<text:s/>improving<text:s/>shared<text:s/>access,<text:s/>and<text:s/>lowering<text:s/>the<text:s/>risk<text:s/>of<text:s/>resource-based<text:s/>conflict.</text:span><text:span text:style-name="T389_6"><text:s text:c="2"/></text:span><text:span text:style-name="T389_7">Improved<text:s/>management<text:s/>of<text:s/></text:span><text:span text:style-name="T389_8">natural<text:s/>resources<text:s/>(water<text:s/></text:span><text:span text:style-name="T389_9">points</text:span><text:span text:style-name="T389_10">,<text:s/>land<text:s/>restoration,<text:s/>sustainable<text:s/>usage<text:s/>frameworks)<text:s/>reduced<text:s/>resource<text:s/>scarcity<text:s/>pressures,<text:s/>which<text:s/>are<text:s/>a<text:s/>key<text:s/>driver<text:s/>of<text:s/>conflict.<text:s/></text:span></text:p>
      <text:p text:style-name="P390"/>
      <text:list text:style-name="LS16" xml:id="list56">
        <text:list-item>
          <text:p text:style-name="P391"><text:span text:style-name="T391_1">Natur</text:span><text:span text:style-name="T391_2">al<text:s/>resource<text:s/>restoration</text:span><text:span text:style-name="T391_3"><text:s/>(OI<text:s/>2.2.1<text:s/>&amp;<text:s/>OI<text:s/>2.2.3)</text:span><text:span text:style-name="T391_4">:<text:s/></text:span><text:span text:style-name="T391_5">Through<text:s/>cas</text:span><text:span text:style-name="T391_6">h</text:span><text:span text:style-name="T391_7">-</text:span><text:span text:style-name="T391_8">for</text:span><text:span text:style-name="T391_9">-</text:span><text:span text:style-name="T391_10">work<text:s/></text:span><text:span text:style-name="T391_11">to<text:s/></text:span><text:span text:style-name="T391_12">2050</text:span><text:span text:style-name="T391_13"><text:s/>people</text:span><text:span text:style-name="T391_14">,<text:s/>JASS</text:span><text:span text:style-name="T391_15"><text:s/></text:span><text:span text:style-name="T391_16">supported<text:s/>rehabilitation<text:s/>of<text:s/></text:span><text:span text:style-name="T391_17">key<text:s/></text:span><text:span text:style-name="T391_18">strategic<text:s/></text:span><text:span text:style-name="T391_19">assets<text:s/>in<text:s/></text:span><text:span text:style-name="T391_20">communities</text:span><text:span text:style-name="T391_21">.<text:s text:c="2"/></text:span><text:span text:style-name="T391_22">This<text:s/>included</text:span><text:span text:style-name="T391_23"><text:s/></text:span><text:span text:style-name="T391_24">the</text:span><text:span text:style-name="T391_25"><text:s/></text:span><text:span text:style-name="T391_26">rehabilitation<text:s/>of</text:span><text:span text:style-name="T391_27"><text:s/></text:span><text:span text:style-name="T391_28">1542</text:span><text:span text:style-name="T391_29"><text:s/>hectares<text:s/></text:span><text:span text:style-name="T391_30">degraded<text:s/></text:span><text:span text:style-name="T391_31">pastures<text:s/>with<text:s/></text:span><text:span text:style-name="T391_32">conservation</text:span><text:span text:style-name="T391_33"><text:s/></text:span><text:span text:style-name="T391_34">agriculture</text:span><text:span text:style-name="T391_35"><text:s/>techniques<text:s/>such<text:s/>as<text:s/></text:span><text:span text:style-name="T391_36">halfmoons</text:span><text:span text:style-name="T391_37"><text:s/></text:span><text:span text:style-name="T391_38"><text:note text:note-class="footnote"><text:note-citation/><text:note-body><text:p text:style-name="P392"><text:span text:style-name="T392_1"><text:s/></text:span><text:span text:style-name="T392_2">These<text:s/>are<text:s/>techniques<text:s/>that<text:s/>help<text:s/>improve<text:s/>water<text:s/>retention<text:s/>in<text:s/>arid<text:s/>areas.<text:s/></text:span></text:p></text:note-body></text:note></text:span><text:span text:style-name="T392_3">for<text:s/></text:span><text:span text:style-name="T392_4">water<text:s/>retention<text:s/>and<text:s/></text:span><text:span text:style-name="T392_5">soil<text:s/></text:span><text:span text:style-name="T392_6">regeneration</text:span><text:span text:style-name="T392_7"><text:s/>and<text:s/></text:span><text:span text:style-name="T392_8">c</text:span><text:span text:style-name="T392_9">learing<text:s/>of<text:s/>invasive<text:s/></text:span><text:span text:style-name="T392_10">replacing<text:s/>with<text:s/>fodder<text:s/>species</text:span><text:span text:style-name="T392_11"><text:s/>rehabilitated.</text:span><text:span text:style-name="T392_12"><text:s text:c="2"/></text:span><text:span text:style-name="T392_13">Also</text:span><text:span text:style-name="T392_14">,</text:span><text:span text:style-name="T392_15"><text:s/></text:span><text:span text:style-name="T392_16">support</text:span><text:span text:style-name="T392_17"><text:s/>was<text:s/>provided<text:s/>to</text:span><text:span text:style-name="T392_18"><text:s/>the<text:s/>expansion<text:s/>of<text:s/>climate<text:s/>smart<text:s/></text:span><text:span text:style-name="T392_19">initiatives</text:span><text:span text:style-name="T392_20"><text:s/>such<text:s/>as<text:s/>expanding<text:s/>ponds<text:s/>improving<text:s/></text:span><text:span text:style-name="T392_21">year<text:s/>round</text:span><text:span text:style-name="T392_22"><text:s/>water<text:s/>supply</text:span><text:span text:style-name="T392_23"><text:s/>for<text:s/>livestock<text:s/>and<text:s/>market<text:s/>gardening,<text:s/>giving<text:s/>the<text:s/>opportunity<text:s/>for<text:s/></text:span><text:span text:style-name="T392_24">pisciculture.</text:span><text:span text:style-name="T392_25"><text:s/></text:span><text:span text:style-name="T392_26">This<text:s/>was<text:s/>supported<text:s/>by</text:span><text:span text:style-name="T392_27"><text:s/>24<text:s/>local<text:s/>association<text:s/>micro</text:span><text:span text:style-name="T392_28">-</text:span><text:span text:style-name="T392_29">projects<text:s/>in<text:s/>Mali<text:s/>(20)<text:s/>and<text:s/>Niger<text:s/>(4)<text:s/></text:span><text:span text:style-name="T392_30">that<text:s/></text:span><text:span text:style-name="T392_31">help</text:span><text:span text:style-name="T392_32">ed</text:span><text:span text:style-name="T392_33"><text:s/>with<text:s/>reforestation<text:s/>and<text:s/></text:span><text:span text:style-name="T392_34">rain</text:span><text:span text:style-name="T392_35"><text:s/>water</text:span><text:span text:style-name="T392_36"><text:s/>management,<text:s/>and<text:s/>planting<text:s/>of<text:s/>seedling</text:span><text:span text:style-name="T392_37">s.<text:s/></text:span></text:p>
        </text:list-item>
      </text:list>
      <text:p text:style-name="P393"/>
      <text:list text:style-name="LS16" xml:id="list57" text:continue-list="list56">
        <text:list-item>
          <text:p text:style-name="P394"><text:span text:style-name="T394_1">Ability<text:s/>to<text:s/>cope<text:s/>with<text:s/></text:span><text:span text:style-name="T394_2">shocks</text:span><text:span text:style-name="T394_3">(</text:span><text:span text:style-name="T394_4">OI<text:s/>2.2.2)</text:span><text:span text:style-name="T394_5">:<text:s/></text:span><text:span text:style-name="T394_6">The<text:s/>indicator<text:s/>does<text:s/>not<text:s/>show<text:s/></text:span><text:span text:style-name="T394_7">a<text:s/>signific</text:span><text:span text:style-name="T394_8">ant</text:span><text:span text:style-name="T394_9"><text:s/>contribution<text:s/>to<text:s/>how<text:s/></text:span><text:span text:style-name="T394_10">household</text:span><text:span text:style-name="T394_11">s</text:span><text:span text:style-name="T394_12"><text:s/>feel<text:s/>about<text:s/>their<text:s/>ability<text:s/>to<text:s/>cope<text:s/>with<text:s/>shocks</text:span><text:span text:style-name="T394_13">,<text:s/>with<text:s/>57%<text:s/>saying<text:s/>they<text:s/>can<text:s/></text:span><text:span text:style-name="T394_14">and<text:s/></text:span><text:span text:style-name="T394_15"><text:s/></text:span><text:span text:style-name="T394_16">no</text:span><text:span text:style-name="T394_17"><text:s/>change<text:s/>sinc</text:span><text:span text:style-name="T394_18">e<text:s/>the<text:s/>beginning<text:s/>of<text:s/>the<text:s/>programme.<text:s text:c="2"/></text:span><text:span text:style-name="T394_19">The<text:s/></text:span><text:span text:style-name="T394_20">final<text:s/></text:span><text:span text:style-name="T394_21">evaluation<text:s/>however,</text:span><text:span text:style-name="T394_22"><text:s/></text:span><text:span text:style-name="T394_23">showed<text:s/>that<text:s/>if<text:s/></text:span><text:span text:style-name="T394_24">a<text:s/>household</text:span><text:span text:style-name="T394_25"><text:s/>had<text:s/>suffered<text:s/>from<text:s/>a<text:s/>shock<text:s/>in<text:s/>the<text:s/>last<text:s/>12<text:s/>months<text:s/></text:span><text:span text:style-name="T394_26">15%<text:s/>had<text:s/>fully<text:s/>recovered,<text:s/></text:span><text:span text:style-name="T394_27">74%<text:s/>partly<text:s/>recovered<text:s/>and<text:s/>6%<text:s/>could<text:s/>not<text:s/>recover.</text:span><text:span text:style-name="T394_28"><text:s text:c="2"/></text:span><text:span text:style-name="T394_29">C</text:span><text:span text:style-name="T394_30">limate<text:s/>considerations<text:s/>were<text:s/>integrated<text:s/>into<text:s/>local<text:s/>development<text:s/>planning<text:s/>frameworks<text:s/>(e.g.<text:s/>PDESC),<text:s/>and<text:s/>communities<text:s/>gained<text:s/>access<text:s/>to<text:s/>knowledge<text:s/>and<text:s/>tools<text:s/>for<text:s/>managing<text:s/>climate<text:s/>risks.<text:s/>Multi-stakeholder<text:s/>platforms<text:s/>(e.g.<text:s/>climate<text:s/>forums,<text:s/>communities<text:s/>of<text:s/>practice)<text:s/>facilitated<text:s/>learning,<text:s/>coordination<text:s/>and<text:s/>dissemination<text:s/>of<text:s/>good<text:s/>practices<text:s/>across<text:s/>sectors.</text:span><text:span text:style-name="T394_31"><text:s text:c="2"/></text:span></text:p>
        </text:list-item>
      </text:list>
      <text:p text:style-name="P395"/>
      <text:p text:style-name="P396"><text:span text:style-name="T396_1">Lessons<text:s/>learned<text:s/>through<text:s/>this<text:s/>output,<text:s/>and<text:s/>recommendations<text:s/>for<text:s/>future<text:s/>programming<text:s/></text:span></text:p>
      <text:p text:style-name="P397"/>
      <text:list text:style-name="LS9" xml:id="list58">
        <text:list-item>
          <text:p text:style-name="P398"><text:span text:style-name="T398_1">Early<text:s/>and<text:s/>sustained<text:s/>engagement<text:s/>with<text:s/>technical<text:s/>institutions<text:s/>is<text:s/>critica</text:span><text:span text:style-name="T398_2">l</text:span><text:span text:style-name="T398_3">.<text:s text:c="2"/></text:span><text:span text:style-name="T398_4">Several<text:s/>stakeholders<text:s/>noted<text:s/>that<text:s/>delayed<text:s/>involvement<text:s/>of<text:s/>key<text:s/>government<text:s/>agencies<text:s/>(e.g.<text:s/>environmental<text:s/>authorities)<text:s/>limited<text:s/>early<text:s/>alignment<text:s/>and<text:s/>planning.<text:s/>Earlier<text:s/>engagement<text:s/>would<text:s/>have<text:s/>strengthened<text:s/></text:span><text:span text:style-name="T398_5">beneficiary<text:s/></text:span><text:span text:style-name="T398_6">targeting,<text:s/>resource<text:s/>mapping,<text:s/>and<text:s/>integration<text:s/>with<text:s/>national<text:s/>systems.</text:span></text:p>
        </text:list-item>
      </text:list>
      <text:p text:style-name="P399"/>
      <text:list text:style-name="LS9" xml:id="list59" text:continue-list="list58">
        <text:list-item>
          <text:p text:style-name="P400"><text:span text:style-name="T400_1">Climate<text:s/>resilience<text:s/></text:span><text:span text:style-name="T400_2">requires<text:s/>stronger<text:s/>investment<text:s/>in<text:s/>capacity<text:s/>and<text:s/>infrastructure</text:span><text:span text:style-name="T400_3">.<text:s/></text:span><text:span text:style-name="T400_4">While<text:s/>knowledge<text:s/>and<text:s/>tools<text:s/>were<text:s/>provided,<text:s/>stakeholders<text:s/>highlighted<text:s/>the<text:s/>need<text:s/>for<text:s/>greater<text:s/>investment<text:s/>in<text:s/>infrastructure,<text:s/>technical<text:s/>capacity</text:span><text:span text:style-name="T400_5"><text:s/>of<text:s/>communities</text:span><text:span text:style-name="T400_6">,<text:s/>and<text:s/>local<text:s/>systems<text:s/>to<text:s/>fully<text:s/>operationalise<text:s/>resilience<text:s/></text:span><text:span text:style-name="T400_7">measures<text:s/>at<text:s/>scale<text:s/>and<text:s/>to<text:s/>sustain<text:s/>gains<text:s/>over<text:s/>time,<text:s/>particularly<text:s/>in<text:s/>reducing<text:s/>competition<text:s/>over<text:s/>natural<text:s/>resources</text:span><text:span text:style-name="T400_8">.</text:span></text:p>
        </text:list-item>
      </text:list>
      <text:p text:style-name="P401"/>
      <text:list text:style-name="LS9" xml:id="list60" text:continue-list="list58">
        <text:list-item>
          <text:p text:style-name="P402"><text:span text:style-name="T402_1">Infrastructure</text:span><text:span text:style-name="T402_2"><text:s/></text:span><text:span text:style-name="T402_3">investments</text:span><text:span text:style-name="T402_4"><text:s/>(e.g.<text:s/>water<text:s/>points,<text:s/>rehabilitated<text:s/>land)<text:s/></text:span><text:span text:style-name="T402_5">delivered<text:s/>tangible<text:s/>benefits<text:s/>and<text:s/>were<text:s/>highly<text:s/>valued<text:s/>by<text:s/>communities,<text:s/>but<text:s/>in<text:s/>some<text:s/>cases<text:s/>created<text:s/>new<text:s/>tensions<text:s/>when<text:s/>capacity<text:s/>was<text:s/>insufficient,<text:s/>access<text:s/>was<text:s/>uneven,<text:s/>or<text:s/>management<text:s/>arrangements<text:s/>were<text:s/>unclear.<text:s/></text:span><text:span text:style-name="T402_6">This<text:s/>h</text:span><text:span text:style-name="T402_7">ighlight</text:span><text:span text:style-name="T402_8">ed<text:s/></text:span><text:span text:style-name="T402_9">the<text:s/>need<text:s/>to<text:s/>pair<text:s/>physical<text:s/>investments<text:s/>with<text:s/>inclusive<text:s/>governance<text:s/>and<text:s/>conflict-sensitive<text:s/>management.</text:span></text:p>
        </text:list-item>
      </text:list>
      <text:p text:style-name="P403"/>
      <text:list text:style-name="LS9" xml:id="list61" text:continue-list="list58">
        <text:list-item>
          <text:p text:style-name="P404"><text:span text:style-name="T404_1">Measuring<text:s/>resilience</text:span><text:span text:style-name="T404_2">:<text:s/>Resilience<text:s/>monitoring<text:s/>needs<text:s/>to<text:s/>improve</text:span><text:span text:style-name="T404_3"><text:s/>generally</text:span><text:span text:style-name="T404_4">.<text:s/>Perception-based<text:s/>indicators<text:s/>(such<text:s/>as<text:s/>whether<text:s/>households<text:s/>feel<text:s/>able<text:s/>to<text:s/>cope<text:s/>with<text:s/>shocks)<text:s/>and<text:s/>narrow<text:s/>measures<text:s/>of<text:s/>shock<text:s/>absorption<text:s/>do<text:s/>not<text:s/>fully<text:s/>capture<text:s/>how<text:s/>resilience<text:s/>contributes<text:s/>to<text:s/>stability.<text:s/>JASS<text:s/>suggests<text:s/>resilience<text:s/>is<text:s/>better<text:s/>assessed<text:s/>through<text:s/>changes<text:s/>in<text:s/>livelihoods,<text:s/>pressure<text:s/>on<text:s/>natural<text:s/>resources,<text:s/>and<text:s/>local<text:s/>governance.<text:s/>Tracking<text:s/>how<text:s/>interventions<text:s/>reduce<text:s/>scarcity,<text:s/>diversify<text:s/>incomes,<text:s/>and<text:s/>ease<text:s/>competition<text:s/>over<text:s/>land,<text:s/>water<text:s/>and<text:s/>pasture<text:s/>would<text:s/>provide<text:s/>a<text:s/>more<text:s/>meaningful<text:s/>measure<text:s/>of<text:s/>their<text:s/>contribution<text:s/>to<text:s/>conflict<text:s/>prevention.</text:span></text:p>
        </text:list-item>
      </text:list>
      <text:p text:style-name="P405"/>
      <text:list text:style-name="LS9" xml:id="list62" text:continue-list="list58">
        <text:list-item>
          <text:p text:style-name="P406"><text:span text:style-name="T406_1">While<text:s/></text:span><text:span text:style-name="T406_2">climate<text:s/></text:span><text:span text:style-name="T406_3">s</text:span><text:span text:style-name="T406_4">hocks<text:s/>are<text:s/>widely<text:s/>seen<text:s/>as<text:s/>conflict<text:s/>drivers</text:span><text:span text:style-name="T406_5">,<text:s/>the<text:s/></text:span><text:span text:style-name="T406_6">final<text:s/></text:span><text:span text:style-name="T406_7">evaluation<text:s/>shows<text:s/>that<text:s/>resilience<text:s/>and<text:s/>adaptation<text:s/>support<text:s/>stability<text:s/>indirectly<text:s/>by<text:s/>strengthening<text:s/>livelihoods,<text:s/>improving<text:s/>resource<text:s/>management,<text:s/>and<text:s/>making<text:s/>dispute<text:s/>systems<text:s/>more<text:s/>inclusive.<text:s/>Future<text:s/>programmes<text:s/>should<text:s/>position<text:s/>climate<text:s/>resilience<text:s/>within<text:s/>a<text:s/>broader<text:s/>strategy<text:s/>to<text:s/>address<text:s/>fragility<text:s/>and<text:s/>support<text:s/></text:span><text:span text:style-name="T406_8">locally</text:span><text:span text:style-name="T406_9">-</text:span><text:span text:style-name="T406_10">led</text:span><text:span text:style-name="T406_11"><text:s/>conflict<text:s/>prevention<text:s/>and<text:s/>resolution.</text:span></text:p>
        </text:list-item>
      </text:list>
      <text:p text:style-name="P407"/>
      <table:table table:style-name="Table7"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42">
          <table:table-cell table:style-name="Cell160">
            <text:p text:style-name="P408"><text:span text:style-name="T408_1">Output<text:s/>Number<text:s/>and<text:s/>Title<text:s/></text:span></text:p>
          </table:table-cell>
          <table:table-cell table:style-name="Cell161" table:number-columns-spanned="4">
            <text:p text:style-name="P409"><text:span text:style-name="T409_1">Improved<text:s/>evidence<text:s/>base<text:s/>for<text:s/>more<text:s/>effective<text:s/>stabilisation<text:s/>programme<text:s/>design,<text:s/>delivery<text:s/>and<text:s/>coordinated<text:s/>action<text:s/>among<text:s/>key<text:s/>stakeholders.</text:span></text:p>
          </table:table-cell>
          <table:covered-table-cell/>
          <table:covered-table-cell/>
          <table:covered-table-cell/>
        </table:table-row>
        <table:table-row table:style-name="Row43">
          <table:table-cell table:style-name="Cell162">
            <text:p text:style-name="P410"><text:span text:style-name="T410_1">Output<text:s/>Score<text:s/></text:span></text:p>
          </table:table-cell>
          <table:table-cell table:style-name="Cell163" table:number-columns-spanned="4">
            <text:p text:style-name="P411"><text:span text:style-name="T411_1">A</text:span></text:p>
          </table:table-cell>
          <table:covered-table-cell/>
          <table:covered-table-cell/>
          <table:covered-table-cell/>
        </table:table-row>
        <table:table-row table:style-name="Row44">
          <table:table-cell table:style-name="Cell164">
            <text:p text:style-name="P412"><text:span text:style-name="T412_1">Impact<text:s/>weighting<text:s/>(%)</text:span></text:p>
          </table:table-cell>
          <table:table-cell table:style-name="Cell165">
            <text:p text:style-name="P413"><text:span text:style-name="T413_1">20</text:span></text:p>
          </table:table-cell>
          <table:table-cell table:style-name="Cell166">
            <text:p text:style-name="P414"><text:span text:style-name="T414_1">Impact<text:s/>weighting<text:s/>revised<text:s/>since<text:s/>last<text:s/>AR?</text:span></text:p>
          </table:table-cell>
          <table:table-cell table:style-name="Cell167" table:number-columns-spanned="2">
            <text:p text:style-name="P415"><text:span text:style-name="T415_1">No</text:span></text:p>
          </table:table-cell>
          <table:covered-table-cell/>
        </table:table-row>
        <table:table-row table:style-name="Row45">
          <table:table-cell table:style-name="Cell168" table:number-columns-spanned="4">
            <text:p text:style-name="P416"/>
          </table:table-cell>
          <table:covered-table-cell/>
          <table:covered-table-cell/>
          <table:covered-table-cell/>
          <table:table-cell table:style-name="Cell169">
            <text:p text:style-name="P417"/>
          </table:table-cell>
        </table:table-row>
        <table:table-row table:style-name="Row46">
          <table:table-cell table:style-name="Cell170">
            <text:p text:style-name="P418"><text:span text:style-name="T418_1">Output<text:s/>Indicator<text:s/></text:span></text:p>
          </table:table-cell>
          <table:table-cell table:style-name="Cell171">
            <text:p text:style-name="P419"><text:span text:style-name="T419_1">Starting<text:s/>Target</text:span></text:p>
          </table:table-cell>
          <table:table-cell table:style-name="Cell172">
            <text:p text:style-name="P420"><text:span text:style-name="T420_1">Final<text:s/>Logframe<text:s/>Target</text:span></text:p>
          </table:table-cell>
          <table:table-cell table:style-name="Cell173">
            <text:p text:style-name="P421"><text:span text:style-name="T421_1">Final<text:s/>Result</text:span><text:span text:style-name="T421_2"><text:s/>Achieved</text:span></text:p>
          </table:table-cell>
          <table:table-cell table:style-name="Cell174">
            <text:p text:style-name="P422"><text:span text:style-name="T422_1">Comments</text:span></text:p>
          </table:table-cell>
        </table:table-row>
        <table:table-row table:style-name="Row47">
          <table:table-cell table:style-name="Cell175" table:number-columns-spanned="5">
            <text:p text:style-name="P423"><text:span text:style-name="T423_1">Output<text:s/>3.1</text:span><text:span text:style-name="T423_2"><text:s/>Develop<text:s/>the<text:s/>evidence<text:s/>base<text:s/>for<text:s/>action<text:s/>among<text:s/>key<text:s/>local,<text:s/>national<text:s/>and<text:s/>international<text:s/>stakeholders<text:s/>in<text:s/>relation<text:s/>to<text:s/>land<text:s/>and<text:s/>natural<text:s/>resource<text:s/>governance/conflicts<text:s/>and<text:s/>resilience<text:s/>to<text:s/>climate<text:s/>shocks</text:span></text:p>
          </table:table-cell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176">
            <text:p text:style-name="P424"><text:span text:style-name="T424_1">3.1.1<text:s text:c="2"/>Number</text:span><text:span text:style-name="T424_2"><text:s/>of<text:s/>research<text:s/>products<text:s/>produced<text:s/>and<text:s/>disseminated</text:span></text:p>
          </table:table-cell>
          <table:table-cell table:style-name="Cell177">
            <text:p text:style-name="P425"><text:span text:style-name="T425_1">0</text:span></text:p>
          </table:table-cell>
          <table:table-cell table:style-name="Cell178">
            <text:p text:style-name="P426"><text:span text:style-name="T426_1">13</text:span></text:p>
          </table:table-cell>
          <table:table-cell table:style-name="Cell179">
            <text:p text:style-name="P427"><text:span text:style-name="T427_1">17</text:span></text:p>
          </table:table-cell>
          <table:table-cell table:style-name="Cell180">
            <text:p text:style-name="P428"><text:span text:style-name="T428_1">Exceeds</text:span></text:p>
          </table:table-cell>
        </table:table-row>
        <table:table-row table:style-name="Row49">
          <table:table-cell table:style-name="Cell181">
            <text:p text:style-name="P429"><text:span text:style-name="T429_1">3.1.2<text:s text:c="2"/>Number</text:span><text:span text:style-name="T429_2"><text:s/>of<text:s/>pilot<text:s/>initiatives<text:s/>launched<text:s/>by<text:s/>program<text:s/>during<text:s/>implementation</text:span></text:p>
          </table:table-cell>
          <table:table-cell table:style-name="Cell182">
            <text:p text:style-name="P430"><text:span text:style-name="T430_1">0</text:span></text:p>
          </table:table-cell>
          <table:table-cell table:style-name="Cell183">
            <text:p text:style-name="P431"><text:span text:style-name="T431_1">3</text:span></text:p>
          </table:table-cell>
          <table:table-cell table:style-name="Cell184">
            <text:p text:style-name="P432"><text:span text:style-name="T432_1">7</text:span></text:p>
          </table:table-cell>
          <table:table-cell table:style-name="Cell185">
            <text:p text:style-name="P433"><text:span text:style-name="T433_1">Exceeds</text:span></text:p>
          </table:table-cell>
        </table:table-row>
        <table:table-row table:style-name="Row50">
          <table:table-cell table:style-name="Cell186">
            <text:p text:style-name="P434"><text:span text:style-name="T434_1">3.1.3<text:s text:c="2"/>%</text:span><text:span text:style-name="T434_2"><text:s/>of<text:s/>pilot<text:s/>initiatives<text:s/>reported<text:s/>by<text:s/>participants<text:s/>to<text:s/>have<text:s/>contributed<text:s/>to<text:s/>a<text:s/>reduction<text:s/>in<text:s/>conflict<text:s/>in<text:s/>the<text:s/>target<text:s/>localities</text:span></text:p>
          </table:table-cell>
          <table:table-cell table:style-name="Cell187">
            <text:p text:style-name="P435"><text:span text:style-name="T435_1">0</text:span></text:p>
          </table:table-cell>
          <table:table-cell table:style-name="Cell188">
            <text:p text:style-name="P436"><text:span text:style-name="T436_1">95</text:span></text:p>
          </table:table-cell>
          <table:table-cell table:style-name="Cell189">
            <text:p text:style-name="P437"><text:span text:style-name="T437_1">1</text:span><text:span text:style-name="T437_2">00</text:span></text:p>
          </table:table-cell>
          <table:table-cell table:style-name="Cell190">
            <text:p text:style-name="P438"><text:span text:style-name="T438_1">Exceeds</text:span></text:p>
          </table:table-cell>
        </table:table-row>
        <table:table-row table:style-name="Row51">
          <table:table-cell table:style-name="Cell191">
            <text:p text:style-name="P439"><text:span text:style-name="T439_1">3.1.4<text:s/>Number<text:s/>of<text:s/>climate<text:s/>change<text:s/>adaptation<text:s/>tools,<text:s/>technologies<text:s/>and<text:s/>methodologies<text:s/>developed,<text:s/>tested<text:s/>and/or<text:s/>adopted<text:s/></text:span><text:span text:style-name="T439_2">as<text:s/>a<text:s/>result<text:s/>of</text:span><text:span text:style-name="T439_3"><text:s/>program</text:span><text:span text:style-name="T439_4">me</text:span><text:span text:style-name="T439_5"><text:s/>assistance</text:span></text:p>
          </table:table-cell>
          <table:table-cell table:style-name="Cell192">
            <text:p text:style-name="P440"><text:span text:style-name="T440_1">0</text:span></text:p>
          </table:table-cell>
          <table:table-cell table:style-name="Cell193">
            <text:p text:style-name="P441"><text:span text:style-name="T441_1">5</text:span></text:p>
          </table:table-cell>
          <table:table-cell table:style-name="Cell194">
            <text:p text:style-name="P442"><text:span text:style-name="T442_1">9</text:span></text:p>
          </table:table-cell>
          <table:table-cell table:style-name="Cell195">
            <text:p text:style-name="P443"><text:span text:style-name="T443_1">Exceeds</text:span></text:p>
          </table:table-cell>
        </table:table-row>
        <table:table-row table:style-name="Row52">
          <table:table-cell table:style-name="Cell196" table:number-columns-spanned="5">
            <text:p text:style-name="P444"><text:span text:style-name="T444_1">Output<text:s/>3.2</text:span><text:span text:style-name="T444_2"><text:s/>Support<text:s/>inclusive<text:s/>coalition<text:s/>building<text:s/>and<text:s/>effective<text:s/>platforms<text:s/>for<text:s/>knowledge<text:s/>sharing,<text:s/>scalable<text:s/>action<text:s/>and<text:s/>advocacy<text:s/>in<text:s/>relation<text:s/>to<text:s/>land<text:s/>and<text:s/>natural<text:s/>resource<text:s/>governance/conflicts<text:s/>and<text:s/>resilience<text:s/>to<text:s/>climate<text:s/>shocks</text:span></text:p>
            <text:p text:style-name="P445"/>
          </table:table-cell>
          <table:covered-table-cell/>
          <table:covered-table-cell/>
          <table:covered-table-cell/>
          <table:covered-table-cell/>
        </table:table-row>
        <table:table-row table:style-name="Row53">
          <table:table-cell table:style-name="Cell197">
            <text:p text:style-name="P446"><text:span text:style-name="T446_1">3.2.1<text:s/>-<text:s/>Number<text:s/>of<text:s/>relevant<text:s/>organisations<text:s/>participating<text:s/>in<text:s/>coalition<text:s/>building<text:s/>actions<text:s/>and<text:s/>joint<text:s/>advocacy<text:s/>initiated<text:s/>by<text:s/>JASS</text:span></text:p>
          </table:table-cell>
          <table:table-cell table:style-name="Cell198">
            <text:p text:style-name="P447"><text:span text:style-name="T447_1">0</text:span></text:p>
          </table:table-cell>
          <table:table-cell table:style-name="Cell199">
            <text:p text:style-name="P448"><text:span text:style-name="T448_1">50</text:span></text:p>
          </table:table-cell>
          <table:table-cell table:style-name="Cell200">
            <text:p text:style-name="P449"><text:span text:style-name="T449_1">47</text:span></text:p>
          </table:table-cell>
          <table:table-cell table:style-name="Cell201">
            <text:p text:style-name="P450"><text:span text:style-name="T450_1">Below<text:s/>Target</text:span></text:p>
          </table:table-cell>
        </table:table-row>
        <table:table-row table:style-name="Row54">
          <table:table-cell table:style-name="Cell202">
            <text:p text:style-name="P451"><text:span text:style-name="T451_1">3.2.2<text:s/>-<text:s/>Number<text:s/>and<text:s/>type<text:s/>of<text:s/>joint<text:s/>outputs<text:s/>(position<text:s/>papers,<text:s/>advocacy<text:s/>initiatives,<text:s/>events)<text:s/>delivered<text:s/>in<text:s/>coalition(s)</text:span></text:p>
          </table:table-cell>
          <table:table-cell table:style-name="Cell203">
            <text:p text:style-name="P452"><text:span text:style-name="T452_1">0</text:span></text:p>
          </table:table-cell>
          <table:table-cell table:style-name="Cell204">
            <text:p text:style-name="P453"><text:span text:style-name="T453_1">5</text:span></text:p>
          </table:table-cell>
          <table:table-cell table:style-name="Cell205">
            <text:p text:style-name="P454"><text:span text:style-name="T454_1">13</text:span></text:p>
            <text:p text:style-name="P455"/>
          </table:table-cell>
          <table:table-cell table:style-name="Cell206">
            <text:p text:style-name="P456"><text:span text:style-name="T456_1">Exceeds</text:span></text:p>
          </table:table-cell>
        </table:table-row>
      </table:table>
      <text:p text:style-name="P457"/>
      <text:p text:style-name="P458"><text:span text:style-name="T458_1">The<text:s/>JASS<text:s/>programme<text:s/>has<text:s/>met<text:s/>the<text:s/>expectation<text:s/>of<text:s/>this<text:s/>Output</text:span><text:span text:style-name="T458_2"><text:s/>and<text:s/>scored<text:s/>an<text:s/>A</text:span><text:span text:style-name="T458_3">.<text:s text:c="2"/>Under<text:s/>these<text:s/>outputs<text:s/>JASS<text:s/>aimed<text:s/>to<text:s/>help<text:s/>improve<text:s/>understanding<text:s/>of<text:s/>the<text:s/>programme</text:span><text:span text:style-name="T458_4"><text:s/>through<text:s/>ongoing<text:s/>research</text:span><text:span text:style-name="T458_5">,<text:s/>learning<text:s/>and<text:s/>developing<text:s/>communities<text:s/>of<text:s/>practice<text:s/>to<text:s/>share<text:s/>this<text:s/></text:span><text:span text:style-name="T458_6">evdence</text:span><text:span text:style-name="T458_7">.<text:s/></text:span><text:span text:style-name="T458_8"><text:s text:c="2"/></text:span><text:span text:style-name="T458_9">JASS</text:span><text:span text:style-name="T458_10"><text:s/>produced<text:s/>and<text:s/>d</text:span><text:span text:style-name="T458_11">is</text:span><text:span text:style-name="T458_12">s</text:span><text:span text:style-name="T458_13">e</text:span><text:span text:style-name="T458_14">minated<text:s/></text:span><text:span text:style-name="T458_15">a<text:s/>large<text:s/>number<text:s/>of</text:span><text:span text:style-name="T458_16"><text:s/></text:span><text:span text:style-name="T458_17">documents,<text:s/>papers<text:s/>and<text:s/>policy<text:s/>briefs,<text:s/>all<text:s/>of<text:s/>which<text:s/>are<text:s/>available<text:s/>here:<text:s/></text:span><text:span text:style-name="T458_18"><text:a xlink:type="simple" xlink:href="https://mali.mercycorps.org/fr/what-we-do/justice-stability-sahel"><text:span text:style-name="T458_19">Tout<text:s/>savoir<text:s/>sur<text:s/>le<text:s/>programme<text:s/>Justice<text:s/>et<text:s/></text:span><text:span text:style-name="T458_20">Stabilité</text:span><text:span text:style-name="T458_21"><text:s/>au<text:s/>Sahel<text:s/>(JASS)<text:s/>|<text:s/>Mercy<text:s/>Corps</text:span></text:a></text:span><text:span text:style-name="T458_22">.</text:span><text:span text:style-name="T458_23"><text:s text:c="2"/></text:span><text:span text:style-name="T458_24">Accompanied<text:s/>with<text:s/>these<text:s/>documents,<text:s/>the<text:s/>JASS<text:s/>team<text:s/></text:span><text:span text:style-name="T458_25">organised<text:s/>webinar</text:span><text:span text:style-name="T458_26">s<text:s/>which<text:s/>reached<text:s/>a<text:s/>wide<text:s/>audience<text:s/>and<text:s/>help</text:span><text:span text:style-name="T458_27">ed</text:span><text:span text:style-name="T458_28"><text:s/>raise<text:s/>the<text:s/>profile<text:s/></text:span><text:span text:style-name="T458_29">of<text:s text:c="2"/>what</text:span><text:span text:style-name="T458_30"><text:s/>the<text:s/>programme<text:s/></text:span><text:span text:style-name="T458_31">was<text:s/></text:span><text:span text:style-name="T458_32">achieving</text:span><text:span text:style-name="T458_33">.<text:s text:c="2"/></text:span></text:p>
      <text:p text:style-name="P459"/>
      <text:p text:style-name="P460"><text:span text:style-name="T460_1">Output<text:s/>3.1<text:s/>–<text:s/>Building<text:s/>the<text:s/>evidence<text:s/>base</text:span><text:span text:style-name="T460_2"><text:s/></text:span><text:span text:style-name="T460_3">(OI<text:s/>3.1.1<text:s/>to<text:s/>3.1.4)</text:span><text:span text:style-name="T460_4">:<text:s/></text:span><text:span text:style-name="T460_5">The<text:s/>programme<text:s/>made<text:s/>strong<text:s/>progress<text:s/>by<text:s/>using<text:s/>research<text:s/>to<text:s/></text:span><text:span text:style-name="T460_6">guide<text:s text:c="2"/></text:span><text:span text:style-name="T460_7">programme</text:span><text:span text:style-name="T460_8"><text:s/>design<text:s/></text:span><text:span text:style-name="T460_9">decisions,<text:s/>rather<text:s/>than<text:s/>treating<text:s/>it<text:s/>as<text:s/>separate<text:s/>studies.<text:s/>It<text:s/>produced<text:s/>17<text:s/>research<text:s/>products<text:s/>and<text:s/>most<text:s/></text:span><text:span text:style-name="T460_10">national<text:s/></text:span><text:span text:style-name="T460_11">organisations<text:s/></text:span><text:span text:style-name="T460_12">interviewed<text:s/></text:span><text:span text:style-name="T460_13">(93%)<text:s/>were<text:s/>aware<text:s/>of<text:s/>and<text:s/>used<text:s/>this<text:s/>evidence<text:s/>in<text:s/>their<text:s/>work.<text:s/>The<text:s/>research<text:s/>helped<text:s/>identify<text:s/></text:span><text:span text:style-name="T460_14">geographic</text:span><text:span text:style-name="T460_15"><text:s/>areas<text:s/>most<text:s/>at<text:s/>risk<text:s/>of<text:s/>conflict,<text:s/>so<text:s/>activities<text:s/>such<text:s/>as<text:s/>land<text:s/>restoration,<text:s/>water<text:s/>access,<text:s/>and<text:s/>livestock<text:s/>support<text:s/>could<text:s/>be<text:s/>targeted<text:s/>where<text:s/>they<text:s/>would<text:s/>have<text:s/>the<text:s/>biggest<text:s/>impact.<text:s/>As<text:s/>a<text:s/>result,<text:s/>the<text:s/>programme<text:s/>delivered<text:s/>7<text:s/>pilot<text:s/>initiatives<text:s/>and<text:s/>developed<text:s/>or<text:s/>introduced<text:s/>9<text:s/>climate<text:s/>adaptation<text:s/>tools<text:s/>and<text:s/>approaches.<text:s/>It<text:s/>also<text:s/>used<text:s/>early<text:s/>warning<text:s/>data<text:s/>to<text:s/>respond<text:s/>quickly<text:s/>to<text:s/>emerging<text:s/>risks,<text:s/>helping<text:s/>prevent<text:s/>conflicts<text:s/>before<text:s/>they<text:s/>escalated.<text:s/></text:span></text:p>
      <text:p text:style-name="P461"/>
      <text:p text:style-name="P462"><text:span text:style-name="T462_1">The<text:s/>programme<text:s/>also<text:s/>worked<text:s/>with<text:s/>universities<text:s/>and<text:s/>researchers<text:s/>to<text:s/>ensure<text:s/>this<text:s/>evidence<text:s/>continues<text:s/>to<text:s/>be<text:s/>used<text:s/>in<text:s/>the<text:s/>future.<text:s/>Students<text:s/>and<text:s/>academic<text:s/>institutions<text:s/>carried<text:s/>out<text:s/>research<text:s/>linked<text:s/>to<text:s/>real<text:s/>programme<text:s/>activities,<text:s/>helping<text:s/>build<text:s/>local<text:s/>expertise.<text:s/>Findings<text:s/>were<text:s/>shared<text:s/>through<text:s/>workshops,<text:s/>national<text:s/>events,<text:s/>and<text:s/>online<text:s/>discussions,<text:s/>so<text:s/>they<text:s/>reached<text:s/>government,<text:s/>civil<text:s/>society,<text:s/>and<text:s/>partners.<text:s/>Overall,<text:s/>the<text:s/>programme<text:s/>did<text:s/>not<text:s/>just<text:s/>produce<text:s/>research</text:span><text:span text:style-name="T462_2">,<text:s/></text:span><text:span text:style-name="T462_3">it<text:s/>created<text:s/>a<text:s/>system<text:s/>where<text:s/>evidence<text:s/>was<text:s/>actively<text:s/>used<text:s/>to<text:s/>improve<text:s/>decisions,<text:s/>adapt<text:s/>activities,<text:s/>and<text:s/>support<text:s/>wider<text:s/>learning.<text:s/></text:span></text:p>
      <text:p text:style-name="P463"/>
      <text:p text:style-name="P464"><text:span text:style-name="T464_1">T</text:span><text:span text:style-name="T464_2">he<text:s/>final<text:s/>evaluation</text:span><text:span text:style-name="T464_3"><text:s/>found<text:s/>that</text:span><text:span text:style-name="T464_4"><text:s/></text:span><text:span text:style-name="T464_5">that<text:s/></text:span><text:span text:style-name="T464_6">some</text:span><text:span text:style-name="T464_7"><text:s/>of<text:s/>the<text:s/>papers<text:s/>had<text:s/>a<text:s/>bit<text:s/>of<text:s/>optimism<text:s/>bias,<text:s/></text:span><text:span text:style-name="T464_8">but<text:s/></text:span><text:span text:style-name="T464_9">this<text:s/>did<text:s/>not<text:s/>reduce<text:s/>the<text:s/>quality<text:s/>or<text:s/>accuracy<text:s/>of<text:s/>the<text:s/>information</text:span><text:span text:style-name="T464_10">.<text:s/>A</text:span><text:span text:style-name="T464_11"><text:s/>more<text:s/>balanced<text:s/>view<text:s/>would<text:s/>have<text:s/>been<text:s/>beneficial.<text:s/></text:span></text:p>
      <text:p text:style-name="P465"/>
      <text:p text:style-name="P466"><text:span text:style-name="T466_1">Output<text:s/>3.2<text:s/>–<text:s/>Building<text:s/>coalitions<text:s/>and<text:s/>sharing<text:s/>knowledge:<text:s/></text:span><text:span text:style-name="T466_2">The<text:s/>programme<text:s/>brought<text:s/>together<text:s/>a<text:s/>wide<text:s/>range<text:s/>of<text:s/>organisations<text:s/>to<text:s/>work<text:s/>jointly<text:s/>on<text:s/>land,<text:s/>conflict,<text:s/>and<text:s/>climate<text:s/>issues.<text:s/>It<text:s/>involved<text:s/>47<text:s/>organisations<text:s/>in<text:s/>coalition<text:s/>activities<text:s/>and<text:s/>produced<text:s/>13<text:s/>joint<text:s/>outputs<text:s/>such<text:s/>as<text:s/>policy<text:s/>tools,<text:s/>advocacy<text:s/>initiatives,<text:s/>and<text:s/>events.<text:s/></text:span><text:span text:style-name="T466_3">These<text:s/>coalitions<text:s/>were<text:s/>not<text:s/>just<text:s/>discussion<text:s/>groups;<text:s/>they<text:s/>were<text:s/>linked<text:s/>to<text:s/>government<text:s/></text:span><text:span text:style-name="T466_4">technical<text:s/></text:span><text:span text:style-name="T466_5">institutions,<text:s/>which<text:s/>meant<text:s/>they<text:s/>could</text:span><text:span text:style-name="T466_6"><text:s/>contribute<text:s/>to<text:s/></text:span><text:span text:style-name="T466_7">decision</text:span><text:span text:style-name="T466_8"><text:s/>making</text:span><text:span text:style-name="T466_9"><text:s/>and<text:s/>policies.</text:span><text:span text:style-name="T466_10"><text:s/></text:span><text:span text:style-name="T466_11">For<text:s/>example,<text:s/>research<text:s/>findings<text:s/>were<text:s/>turned<text:s/>into<text:s/>practical<text:s/>outputs<text:s/>like<text:s/>guidance<text:s/>documents<text:s/>for<text:s/>the<text:s/>Code<text:s/>Rural<text:s/>and<text:s/>the<text:s/>Judiciary<text:s/>training<text:s/>collage,<text:s/>planning<text:s/>tools,<text:s/>and<text:s/>draft<text:s/>policies<text:s/>for<text:s/>Agricultural<text:s/>and<text:s/>Decentralisation<text:s/>Ministries.</text:span><text:span text:style-name="T466_12"><text:s/>(OI<text:s/>3.2.1<text:s/>&amp;<text:s/>3.2.2)</text:span></text:p>
      <text:p text:style-name="P467"/>
      <text:p text:style-name="P468"><text:span text:style-name="T468_1">At<text:s/>national<text:s/>and<text:s/>regional<text:s/>levels,<text:s/>these<text:s/>partnerships<text:s/>helped<text:s/>different<text:s/>actors<text:s/>coordinate<text:s/>better<text:s/>and<text:s/>share<text:s/>learning<text:s/>through<text:s/>a<text:s/>community<text:s/>of<text:s/>practice.<text:s/>Events<text:s/>and<text:s/>forums<text:s/>brought<text:s/>together<text:s/></text:span><text:span text:style-name="T468_2">technical<text:s/>officials<text:s/></text:span><text:span text:style-name="T468_3">g,<text:s/>NGOs,<text:s/>and<text:s/>international<text:s/>partners<text:s/>to<text:s/>exchange<text:s/>experiences<text:s/>and<text:s/>promote<text:s/>successful<text:s/>approaches.<text:s/></text:span><text:span text:style-name="T468_4">Importantly,<text:s/>many<text:s/>of<text:s/>these<text:s/>coordination<text:s/>platforms<text:s/>are<text:s/>now<text:s/>part<text:s/>of<text:s/>existing<text:s/></text:span><text:span text:style-name="T468_5">national</text:span><text:span text:style-name="T468_6"><text:s/>systems</text:span><text:span text:style-name="T468_7"><text:s/>(such<text:s/>as<text:s/>the<text:s/>COFOs<text:s/>or<text:s/>early<text:s/>warning<text:s/>mechanisms)</text:span><text:span text:style-name="T468_8"><text:s/>and<text:s/>are<text:s/>expected<text:s/>to<text:s/>continue<text:s/>after<text:s/>the<text:s/>programme<text:s/>ends.</text:span><text:span text:style-name="T468_9"><text:s/>This<text:s/>means<text:s/>the<text:s/>programme<text:s/>not<text:s/>only<text:s/>met<text:s/>but<text:s/>exceeded<text:s/>its<text:s/>targets,<text:s/>creating<text:s/>lasting<text:s/>partnerships<text:s/>that<text:s/>support<text:s/>ongoing<text:s/>learning,<text:s/>coordination,<text:s/>and<text:s/>scaling<text:s/>of<text:s/>successful<text:s/>approaches.</text:span></text:p>
      <text:p text:style-name="P469"/>
      <text:p text:style-name="P470"><text:span text:style-name="T470_1">Lessons<text:s/>learned<text:s/>through<text:s/>this<text:s/>output,<text:s/>and<text:s/>recommendations<text:s/>for<text:s/>future<text:s/>programming<text:s/></text:span><text:span text:style-name="T470_2">[1-2<text:s/>paragraphs]</text:span></text:p>
      <text:p text:style-name="P471"/>
      <text:list text:style-name="LS11" xml:id="list63">
        <text:list-item>
          <text:p text:style-name="P472"><text:span text:style-name="T472_1">While<text:s/></text:span><text:span text:style-name="T472_2">the<text:s/>programme<text:s/>generated<text:s/>significant<text:s/>learning<text:s/>and<text:s/>good<text:s/>practices</text:span><text:span text:style-name="T472_3">,<text:s/>these<text:s/>were<text:s/></text:span><text:span text:style-name="T472_4">not<text:s/>always<text:s/>effectively<text:s/>shared<text:s/>at<text:s/>national<text:s/>level<text:s/>or<text:s/>integrated<text:s/>into<text:s/></text:span><text:span text:style-name="T472_5">technical<text:s/></text:span><text:span text:style-name="T472_6">policy<text:s/>processes.</text:span><text:span text:style-name="T472_7"><text:s/>Earlier<text:s/>and<text:s/>deeper<text:s/>involvement<text:s/>of<text:s/>key<text:s/>institutions<text:s/>could<text:s/>have<text:s/>further<text:s/>strengthened<text:s/>coordination<text:s/>and<text:s/>impact</text:span><text:span text:style-name="T472_8">.<text:s/>Furthermore,<text:s/>having<text:s/>political<text:s/>economy<text:s/>analysis<text:s/>integrated<text:s/>from<text:s/>the<text:s/>start<text:s/>would<text:s/>have<text:s/>helped<text:s/>identify<text:s/>key<text:s/>stakeholders<text:s/>and<text:s/>informed<text:s/>more<text:s/>effective<text:s/>engagement<text:s/>strategies<text:s/>and<text:s/>feedback<text:s/>loops<text:s/>into<text:s/>the<text:s/>learning<text:s/>process.</text:span></text:p>
        </text:list-item>
      </text:list>
      <text:p text:style-name="P473"/>
      <text:list text:style-name="LS11" xml:id="list64" text:continue-list="list63">
        <text:list-item>
          <text:p text:style-name="P474"><text:span text:style-name="T474_1">JASS<text:s/>research<text:s/>and<text:s/>learning<text:s/>products<text:s/>supported<text:s/>programme<text:s/>adaptation<text:s/>and<text:s/>informed<text:s/>stakeholder<text:s/>dialogue</text:span><text:span text:style-name="T474_2"><text:s/></text:span><text:span text:style-name="T474_3">particularly<text:s/>with<text:s/>NGOs,<text:s/>UN</text:span><text:span text:style-name="T474_4">,<text:s/>some<text:s/>donors<text:s/></text:span><text:span text:style-name="T474_5">and<text:s/>World<text:s/>Bank<text:s/>who<text:s/>were<text:s/>working<text:s/>on<text:s/>similar<text:s/>programmes</text:span><text:span text:style-name="T474_6"><text:s/>and<text:s/>some<text:s/>government<text:s/>technical<text:s/>agencies</text:span><text:span text:style-name="T474_7">,<text:s/>demonstrating<text:s/>the<text:s/>value<text:s/>of<text:s/>embedding<text:s/>research<text:s/>within<text:s/>programming,<text:s/>but<text:s/>their<text:s/></text:span><text:span text:style-name="T474_8">influence<text:s/>depended<text:s/>heavily<text:s/>on<text:s/>relationships,<text:s/>engagement,<text:s/>and<text:s/>uptake<text:s/>rather<text:s/>than<text:s/>dissemination<text:s/>alone.</text:span></text:p>
        </text:list-item>
      </text:list>
      <text:p text:style-name="P475"/>
      <text:list text:style-name="LS11" xml:id="list65" text:continue-list="list63">
        <text:list-item>
          <text:p text:style-name="P476"><text:span text:style-name="T476_1">The<text:s/>programme<text:s/></text:span><text:span text:style-name="T476_2">generated<text:s/>a<text:s/></text:span><text:span text:style-name="T476_3">substantial<text:s/>and<text:s/>accessible<text:s/>evidence<text:s/>base<text:s/>and<text:s/>contributed<text:s/>to<text:s/>policy<text:s/>discussions</text:span><text:span text:style-name="T476_4"><text:s/>across<text:s/>the<text:s/>board<text:s/>of<text:s/>stakeholders</text:span><text:span text:style-name="T476_5"><text:note text:note-class="footnote"><text:note-citation/><text:note-body><text:p text:style-name="P477"><text:span text:style-name="T477_1"><text:s/></text:span><text:span text:style-name="T477_2">NGOs,<text:s/>UN,<text:s/>Donors<text:s/>and<text:s/>World<text:s/>Bank<text:s/>working<text:s/>in<text:s/>similar<text:s/>domain<text:s/>as<text:s/>well<text:s/>as<text:s/>some<text:s/>technical<text:s/>ministries.<text:s/></text:span></text:p></text:note-body></text:note></text:span><text:span text:style-name="T477_3">,<text:s/>but<text:s/>some<text:s/>outputs<text:s/>tended<text:s/>to<text:s/>overstate<text:s/>findings<text:s/>or<text:s/>align<text:s/>too<text:s/>closely<text:s/>with<text:s/>programme<text:s/>assumptions,<text:s/>highlighting<text:s/>the<text:s/>need<text:s/>for<text:s/>stronger<text:s/>analytical<text:s/>independence<text:s/>and<text:s/>clearer<text:s/>differentiation<text:s/>between<text:s/>evidence<text:s/>and<text:s/>advocacy.</text:span></text:p>
        </text:list-item>
      </text:list>
      <text:p text:style-name="P478"/>
      <text:list text:style-name="LS11" xml:id="list66" text:continue-list="list63">
        <text:list-item>
          <text:p text:style-name="P479"><text:span text:style-name="T479_1">Learning<text:s/>and<text:s/>coordination<text:s/>processes,<text:s/>including<text:s/>webinars<text:s/>and<text:s/>coalition-building,<text:s/>facilitated<text:s/>knowledge<text:s/>sharing<text:s/>and<text:s/>influenced<text:s/>stakeholders</text:span><text:span text:style-name="T479_2">.</text:span><text:span text:style-name="T479_3"><text:s/></text:span><text:span text:style-name="T479_4">T</text:span><text:span text:style-name="T479_5">he<text:s/>complexity<text:s/>of<text:s/>reporting<text:s/></text:span><text:span text:style-name="T479_6">internally<text:s/>did<text:s/></text:span><text:span text:style-name="T479_7">contributed</text:span><text:span text:style-name="T479_8"><text:s/>to<text:s/>a<text:s/>slowing<text:s/></text:span><text:span text:style-name="T479_9">the<text:s/>effectiveness<text:s/>of<text:s/></text:span><text:span text:style-name="T479_10">incorporating<text:s/></text:span><text:span text:style-name="T479_11">learning<text:s/></text:span><text:span text:style-name="T479_12">into<text:s/>a<text:s/>more<text:s/>adaptive<text:s/></text:span><text:span text:style-name="T479_13">management</text:span><text:span text:style-name="T479_14"><text:s/>approach</text:span><text:span text:style-name="T479_15">.</text:span></text:p>
        </text:list-item>
      </text:list>
      <text:p text:style-name="P480"/>
      <text:p text:style-name="P481"><text:span text:style-name="T481_1">D:<text:s/>Value<text:s/>for<text:s/>Money</text:span></text:p>
      <text:p text:style-name="P482"/>
      <text:p text:style-name="P483"><text:span text:style-name="T483_1">Through<text:s/>the<text:s/>duration<text:s/>of<text:s/>the<text:s/></text:span><text:span text:style-name="T483_2">life<text:s/>time</text:span><text:span text:style-name="T483_3"><text:s/>of<text:s/>the<text:s/>programme<text:s/></text:span><text:span text:style-name="T483_4">JASS</text:span><text:span text:style-name="T483_5"><text:s/>has<text:s/></text:span><text:span text:style-name="T483_6">demonstrated<text:s/>strong<text:s/></text:span><text:span text:style-name="T483_7">Value<text:s/>for<text:s/>Money<text:s/>(</text:span><text:span text:style-name="T483_8">VfM</text:span><text:span text:style-name="T483_9">)</text:span><text:span text:style-name="T483_10">,<text:s/>with<text:s/>evidence<text:s/>of<text:s/>rigorous<text:s/>procurement<text:s/>practices<text:s/>ensuring<text:s/>inputs<text:s/>were<text:s/>acquired<text:s/>at<text:s/>appropriate<text:s/>cost<text:s/>and<text:s/>quality,<text:s/>alongside<text:s/>adaptive<text:s/>management.</text:span><text:span text:style-name="T483_11"><text:s text:c="2"/></text:span></text:p>
      <text:p text:style-name="P484"><text:span text:style-name="T484_1">Economy</text:span><text:span text:style-name="T484_2"><text:s/>(</text:span><text:span text:style-name="T484_3">spending<text:s/>less/cost<text:s/>and<text:s/>quality<text:s/>of<text:s/>inputs)</text:span><text:span text:style-name="T484_4"><text:s/></text:span></text:p>
      <text:p text:style-name="P485"><text:span text:style-name="T485_1">The<text:s/>programme<text:s/>demonstrated<text:s/>strong<text:s/>performance<text:s/>against<text:s/>the<text:s/>economy<text:s/></text:span><text:span text:style-name="T485_2">criteria</text:span><text:span text:style-name="T485_3">.</text:span><text:span text:style-name="T485_4"><text:s/>Inputs<text:s/>were<text:s/>procured<text:s/>at<text:s/>appropriate<text:s/>cost<text:s/>and<text:s/>quality,<text:s/>in<text:s/>line<text:s/>with<text:s/>Mercy<text:s/>Corps’<text:s/>procurement<text:s/>standards</text:span><text:span text:style-name="T485_5"><text:s/>according<text:s/>to<text:s/>past<text:s/>annual<text:s/>reviews<text:s/>and<text:s/>monitoring<text:s/>vi</text:span><text:span text:style-name="T485_6">sits</text:span><text:span text:style-name="T485_7">.<text:s/>Economy<text:s/>gains<text:s/>were<text:s/>underpinned<text:s/>by<text:s/>adaptive<text:s/>management<text:s/>and<text:s/>deliberate<text:s/>trade-offs<text:s/>that<text:s/>balanced<text:s/>cost<text:s/>efficiency<text:s/>with<text:s/>safe<text:s/>and<text:s/>effective<text:s/>delivery.<text:s/></text:span></text:p>
      <text:p text:style-name="P486"><text:span text:style-name="T486_1">During<text:s/>the<text:s/>later<text:s/>stages<text:s/>of<text:s/>the<text:s/>programme<text:s/>operational<text:s/>and<text:s/>staffing<text:s/>costs<text:s/>increased<text:s/>part<text:s/>due<text:s/>to<text:s/></text:span><text:span text:style-name="T486_2">inflation<text:s/>driven<text:s/>by<text:s/>fuel<text:s/>prices,<text:s/>closing<text:s/>of<text:s/>border</text:span><text:span text:style-name="T486_3"><text:s/>between<text:s/>Niger<text:s/>and<text:s/>B</text:span><text:span text:style-name="T486_4">enin</text:span><text:span text:style-name="T486_5"><text:s/>and<text:s/>wider<text:s/>cost<text:s/>of<text:s/>living<text:s/>crisis.<text:s text:c="2"/></text:span><text:span text:style-name="T486_6">In<text:s/>addition,<text:s/></text:span><text:span text:style-name="T486_7">with<text:s/>the<text:s/>expansion<text:s/>to<text:s/></text:span><text:span text:style-name="T486_8">Niger</text:span><text:span text:style-name="T486_9"><text:s/></text:span><text:span text:style-name="T486_10">and<text:s/>other<text:s/>provinces</text:span><text:span text:style-name="T486_11"><text:s/></text:span><text:span text:style-name="T486_12">there<text:s/>were<text:s/>increased<text:s/>establishment<text:s/>cost</text:span><text:span text:style-name="T486_13">s</text:span><text:span text:style-name="T486_14">,<text:s/>increased<text:s/></text:span><text:span text:style-name="T486_15">expenditure<text:s/>on<text:s/>security<text:s/>due<text:s/>to<text:s/></text:span><text:span text:style-name="T486_16">worsening</text:span><text:span text:style-name="T486_17"><text:s/>situation.<text:s text:c="2"/></text:span></text:p>
      <text:p text:style-name="P487"><text:span text:style-name="T487_1">Over<text:s/>the<text:s/>duration<text:s/>of<text:s/>the<text:s/>programme</text:span><text:span text:style-name="T487_2">,</text:span><text:span text:style-name="T487_3"><text:s/></text:span><text:span text:style-name="T487_4">77,574<text:s/>people<text:s/>were<text:s/>assisted<text:s/></text:span><text:span text:style-name="T487_5">with<text:s/>a<text:s/></text:span><text:span text:style-name="T487_6">total<text:s/>spend</text:span><text:span text:style-name="T487_7"><text:s/></text:span><text:span text:style-name="T487_8">for<text:s/>Phase<text:s/>2<text:s/>of<text:s/>the<text:s/>programme<text:s/></text:span><text:span text:style-name="T487_9">of<text:s/>£1</text:span><text:span text:style-name="T487_10">4</text:span><text:span text:style-name="T487_11">m<text:s/>which<text:s/>was<text:s/>a<text:s/>total<text:s/>cost<text:s/>of<text:s/>£180<text:s/>per<text:s/>person.<text:s text:c="2"/></text:span><text:span text:style-name="T487_12">Costs</text:span><text:span text:style-name="T487_13"><text:s/></text:span><text:span text:style-name="T487_14">associated<text:s/>with<text:s/>direct<text:s/>delivery<text:s/></text:span><text:span text:style-name="T487_15">to<text:s/>beneficiaries</text:span><text:span text:style-name="T487_16"><text:s/></text:span><text:span text:style-name="T487_17">represented<text:s/>the<text:s/>largest<text:s/>share<text:s/>of<text:s/>expenditure<text:s/></text:span><text:span text:style-name="T487_18">63%<text:s/>in<text:s/>Mali<text:s/>and<text:s/>66%<text:s/>in<text:s/>Niger</text:span><text:span text:style-name="T487_19">,<text:s/>followed<text:s/>by<text:s/>support<text:s/>costs<text:s/></text:span><text:span text:style-name="T487_20">31%<text:s/>and<text:s/>26%</text:span><text:span text:style-name="T487_21"><text:s/></text:span><text:span text:style-name="T487_22">respectively<text:s/></text:span><text:span text:style-name="T487_23">(staff<text:s/>salaries,<text:s/>maintenance<text:s/>of<text:s/>office<text:s/>and<text:s/>transport</text:span><text:span text:style-name="T487_24">)</text:span><text:span text:style-name="T487_25"><text:s/>and<text:s/>indirect<text:s/>costs<text:s/></text:span><text:span text:style-name="T487_26">6%<text:s/>and<text:s/>8%</text:span><text:span text:style-name="T487_27"><text:s/></text:span><text:span text:style-name="T487_28">respectively<text:s/></text:span><text:span text:style-name="T487_29">(wider<text:s/>partner<text:s/>functioning)</text:span><text:span text:style-name="T487_30">.<text:s text:c="2"/>This<text:s/>is<text:s/>within<text:s/>usual<text:s/>norms<text:s/>and<text:s/>represent</text:span><text:span text:style-name="T487_31">s<text:s/>a<text:s/>vast<text:s/>majority<text:s/>of<text:s/>funding<text:s/>going<text:s/>to<text:s/>beneficiaries.<text:s/></text:span></text:p>
      <text:p text:style-name="P488"><text:span text:style-name="T488_1">Through<text:s/>the<text:s/></text:span><text:span text:style-name="T488_2">program</text:span><text:span text:style-name="T488_3">me</text:span><text:span text:style-name="T488_4">,</text:span><text:span text:style-name="T488_5"><text:s/></text:span><text:span text:style-name="T488_6">economy<text:s/>was<text:s/>strengthened<text:s/>through<text:s/>several<text:s/>measures</text:span><text:span text:style-name="T488_7">:</text:span></text:p>
      <text:p text:style-name="P489"><text:span text:style-name="T489_1">In<text:s/>Phase<text:s/>2<text:s/>moving<text:s/>from<text:s/>Adam<text:s/>Smith<text:s/>International<text:s/>a<text:s/>large<text:s/>international<text:s/>company<text:s/>to<text:s/>AMEDD<text:s/>in<text:s/>Mali<text:s/>and<text:s/>Cercle<text:s/>Dev<text:s/>in<text:s/>Niger<text:s/>help</text:span><text:span text:style-name="T489_2">ed</text:span><text:span text:style-name="T489_3"><text:s/></text:span><text:span text:style-name="T489_4">reduce</text:span><text:span text:style-name="T489_5"><text:s/></text:span><text:span text:style-name="T489_6">cost</text:span><text:span text:style-name="T489_7">s</text:span><text:span text:style-name="T489_8">,<text:s/>particularly<text:s/>reduced<text:s/></text:span><text:span text:style-name="T489_9">operating</text:span><text:span text:style-name="T489_10"><text:s/>cost<text:s/>whilst<text:s/>not<text:s/>compromising<text:s/>on<text:s/>quality.<text:s text:c="2"/></text:span><text:span text:style-name="T489_11">The<text:s/>additional<text:s/>advantage<text:s/>was<text:s/>that<text:s/>the<text:s/>two<text:s/>national<text:s/>NGOs<text:s/>increased<text:s/>cultural<text:s/>acceptance,<text:s/></text:span><text:span text:style-name="T489_12">str</text:span><text:span text:style-name="T489_13">engthened</text:span><text:span text:style-name="T489_14"><text:s/>access<text:s/>to<text:s/>local<text:s/>expertise</text:span><text:span text:style-name="T489_15"><text:s/>and<text:s/>improved<text:s/>access<text:s/>to<text:s/>communities.<text:s/></text:span></text:p>
      <text:p text:style-name="P490"><text:span text:style-name="T490_1">The<text:s/>programme<text:s/>worked<text:s/>closely<text:s/>with<text:s/>decentralised<text:s/>state<text:s/>technical<text:s/>services<text:s/>to<text:s/>conduct<text:s/>training,<text:s/>which<text:s/>helped<text:s/>improve<text:s/>buy-in<text:s/>from<text:s/>the<text:s/>Government<text:s/></text:span><text:span text:style-name="T490_2">technical<text:s/></text:span><text:span text:style-name="T490_3">ministries</text:span><text:span text:style-name="T490_4"><text:s/>(</text:span><text:span text:style-name="T490_5">eg</text:span><text:span text:style-name="T490_6"><text:s/>Agriculture)</text:span><text:span text:style-name="T490_7">,<text:s/>contribute<text:s/>to<text:s/>state<text:s/>capacity,<text:s/>improve<text:s/>trust<text:s/>and<text:s/>reduce<text:s/>training<text:s/>costs<text:s/>by<text:s/>approximately<text:s/>£50–£100<text:s/>per<text:s/>trainer<text:s/>per<text:s/>day<text:s/>when<text:s/>compared<text:s/>to<text:s/>external<text:s/>trainers.</text:span></text:p>
      <text:list text:style-name="LS21" xml:id="list67">
        <text:list-item>
          <text:p text:style-name="P491"><text:span text:style-name="T491_1">When<text:s/>needed<text:s/>over<text:s/>the<text:s/>duration<text:s/>of<text:s/>the<text:s/>programme,<text:s/>Mercy<text:s/>Corps<text:s/>was<text:s/>able<text:s/>to<text:s/>reduce<text:s/>the</text:span><text:span text:style-name="T491_2"><text:s/>average<text:s/>daily<text:s/>cost<text:s/>of<text:s/>consultants<text:s/></text:span><text:span text:style-name="T491_3">by<text:s/>1/</text:span><text:span text:style-name="T491_4">3<text:s/></text:span><text:span text:style-name="T491_5"><text:s/></text:span><text:span text:style-name="T491_6">by</text:span><text:span text:style-name="T491_7"><text:s/>increasing</text:span><text:span text:style-name="T491_8">ly<text:s/>contracting<text:s/></text:span><text:span text:style-name="T491_9">national<text:s/></text:span><text:span text:style-name="T491_10">rather<text:s/>than<text:s/>international<text:s/></text:span><text:span text:style-name="T491_11">researchers</text:span><text:span text:style-name="T491_12">.<text:s/></text:span><text:span text:style-name="T491_13">R</text:span><text:span text:style-name="T491_14">estructuring<text:s/>staffing<text:s/>models<text:s/>to<text:s/>prioritise<text:s/>national<text:s/>roles</text:span><text:span text:style-name="T491_15"><text:s/>resulted<text:s/>in</text:span><text:span text:style-name="T491_16"><text:s/>savings<text:s/>of<text:s/>£68,777<text:s/>from<text:s/>reducing<text:s/>international<text:s/>roles<text:s/>and<text:s/>project-dedicated<text:s/>functions</text:span><text:span text:style-name="T491_17">.</text:span><text:span text:style-name="T491_18"><text:s/></text:span></text:p>
        </text:list-item>
      </text:list>
      <text:p text:style-name="P492"><text:span text:style-name="T492_1">The<text:s/>programme<text:s/>increased<text:s/></text:span><text:span text:style-name="T492_2">input<text:s/></text:span><text:span text:style-name="T492_3">sourcing<text:s/>from<text:s/>local<text:s/>providers<text:s/>rather<text:s/>than<text:s/>capital<text:s/>city<text:s/>suppliers</text:span><text:span text:style-name="T492_4">,<text:s/>which</text:span><text:span text:style-name="T492_5"><text:s/>helped<text:s/></text:span><text:span text:style-name="T492_6">bolster<text:s/>local<text:s/>markets<text:s/>and<text:s/>reduc</text:span><text:span text:style-name="T492_7">e</text:span><text:span text:style-name="T492_8">d</text:span><text:span text:style-name="T492_9"><text:s/></text:span><text:span text:style-name="T492_10">costs<text:s/>by<text:s/></text:span><text:span text:style-name="T492_11">over<text:s/>15%<text:s/>without<text:s/>compromising<text:s/>quality</text:span><text:span text:style-name="T492_12">.</text:span></text:p>
      <text:p text:style-name="P493"><text:span text:style-name="T493_1">Efficiency</text:span><text:span text:style-name="T493_2"><text:s/>(Spending<text:s/>well)</text:span></text:p>
      <text:p text:style-name="P494"><text:span text:style-name="T494_1">Across<text:s/>the<text:s/>programme<text:s/>lifecycle,<text:s/>performance<text:s/>showed<text:s/>a<text:s/>clear<text:s/>trajectory<text:s/>of<text:s/>improvement,<text:s/>with<text:s/>evidence<text:s/>that<text:s/>inputs<text:s/>were<text:s/>increasingly<text:s/>converted<text:s/>into<text:s/>outputs<text:s/>and<text:s/>outcomes<text:s/>at<text:s/>lower<text:s/>unit<text:s/>cost<text:s/>over<text:s/>time.<text:s/>In<text:s/>the<text:s/>mid-phase,<text:s/>efficiency<text:s/>was<text:s/>strengthened<text:s/>through<text:s/>the<text:s/>adoption<text:s/>of<text:s/>a<text:s/>streamlined<text:s/>management<text:s/>structure<text:s/>(two<text:s/>downstream<text:s/>partners<text:s/>working<text:s/>under<text:s/>a<text:s/>single<text:s/>management<text:s/>structure),<text:s/>coordination<text:s/>with<text:s/>complementary<text:s/>initiatives<text:s/>although<text:s/>delivery<text:s/>timelines<text:s/>remained<text:s/>affected<text:s/>by<text:s/>operational<text:s/>complexities.<text:s/>By<text:s/>the<text:s/>final<text:s/>phase,<text:s/>efficiency<text:s/>gains<text:s/>were<text:s/>significant,<text:s/>early<text:s/>challenges<text:s/>were<text:s/>addressed,<text:s/>with<text:s/>outputs<text:s/>scaled<text:s/>beyond<text:s/>targets.</text:span><text:span text:style-name="T494_2"><text:s/></text:span><text:span text:style-name="T494_3">The<text:s/>programme<text:s/>reached<text:s/>77,574</text:span><text:span text:style-name="T494_4"><text:s/>individuals</text:span><text:span text:style-name="T494_5">,<text:s/>10%<text:s/>above<text:s/>the<text:s/>endline<text:s/>target<text:s/>and<text:s/>kept<text:s/>on<text:s/>track<text:s/>reaching<text:s/>a<text:s/>100%<text:s/>burn<text:s/>rate<text:s/>at<text:s/>the<text:s/>end<text:s/>of<text:s/>its<text:s/>implementation<text:s/>period.</text:span></text:p>
      <text:p text:style-name="P495"/>
      <text:p text:style-name="P496"><text:span text:style-name="T496_1">E</text:span><text:span text:style-name="T496_2">arly<text:s/>inefficiencies<text:s/>and<text:s/>implementation<text:s/>delays<text:s/>affected<text:s/>efficiency</text:span><text:span text:style-name="T496_3"><text:s/>at<text:s/>the<text:s/>beginning<text:s/>of<text:s/>the<text:s/>programme</text:span><text:span text:style-name="T496_4">,<text:s/>caused<text:s/>by<text:s/>i</text:span><text:span text:style-name="T496_5">ncreasing<text:s/>staff<text:s/>and<text:s/>indirect<text:s/>costs</text:span><text:span text:style-name="T496_6">,<text:s/></text:span><text:span text:style-name="T496_7">time-intensive<text:s/>preparatory<text:s/>tasks<text:s/>(studies,<text:s/>systems,<text:s/>expansion)</text:span><text:span text:style-name="T496_8"><text:s/>and<text:s/>delays<text:s/>in<text:s/></text:span><text:span text:style-name="T496_9">JASS</text:span><text:span text:style-name="T496_10"><text:s/></text:span><text:span text:style-name="T496_11">deliveries<text:s/>(particularly<text:s/>around<text:s/>2024</text:span><text:span text:style-name="T496_12">)</text:span><text:span text:style-name="T496_13">.<text:s/>Also,<text:s/>initial<text:s/>implementation<text:s/>performance<text:s/>was<text:s/>mixed,<text:s/>with<text:s/>only<text:s/>60%<text:s/>of<text:s/>output<text:s/>indicators<text:s/>achieved<text:s/>against<text:s/>a<text:s/>75%<text:s/>target,<text:s/>and<text:s/>some<text:s/>delays<text:s/>linked<text:s/>to<text:s/>partner<text:s/>onboarding</text:span><text:span text:style-name="T496_14"><text:s/>with<text:s/>the<text:s/>transfer<text:s/>from<text:s/>Adam<text:s/>Smith<text:s/>International<text:s/>to<text:s/>the<text:s/>2<text:s/>national<text:s/>partners</text:span><text:span text:style-name="T496_15"><text:s/>and<text:s/>differing<text:s/>operational<text:s/>procedures.<text:s/></text:span></text:p>
      <text:p text:style-name="P497"/>
      <text:p text:style-name="P498"><text:span text:style-name="T498_1">JASS<text:s/>at<text:s/>the<text:s/>beginning<text:s/>of<text:s/>Phase<text:s/>I<text:s/>saw<text:s/></text:span><text:span text:style-name="T498_2">efficiency<text:s/>gains<text:s/></text:span><text:span text:style-name="T498_3">building<text:s/>of<text:s/>existing<text:s/></text:span><text:span text:style-name="T498_4">programme</text:span><text:span text:style-name="T498_5">s<text:s/>funded<text:s/>by<text:s/>the<text:s/></text:span><text:span text:style-name="T498_6">Conflict,<text:s/>Stability<text:s/>and<text:s/>Security<text:s/>Fund<text:s/>(CSSF)</text:span><text:span text:style-name="T498_7"><text:s/>such<text:s/>as<text:s/></text:span><text:span text:style-name="T498_8">Se<text:s/></text:span><text:span text:style-name="T498_9">P</text:span><text:span text:style-name="T498_10">ositionner</text:span><text:span text:style-name="T498_11">,<text:s/></text:span><text:span text:style-name="T498_12">Raffiner</text:span><text:span text:style-name="T498_13"><text:s/>&amp;<text:s/></text:span><text:span text:style-name="T498_14">Opérer</text:span><text:span text:style-name="T498_15"><text:s/>pour<text:s/>la<text:s/>Paix<text:s/>au<text:s/>Mali</text:span><text:span text:style-name="T498_16"><text:s/>(PROP)<text:s/>&amp;</text:span><text:span text:style-name="T498_17"><text:s/></text:span><text:span text:style-name="T498_18">Land<text:s/>Governance<text:s/>Projects<text:s/>(LGP)<text:s/>projects</text:span><text:span text:style-name="T498_19">.<text:s/>This<text:s/>helped<text:s/>with<text:s/>design</text:span><text:span text:style-name="T498_20">,<text:s/>rapid<text:s/>mobilisation<text:s/>and<text:s/>scale-up<text:s/>without<text:s/>duplication.<text:s/></text:span></text:p>
      <text:p text:style-name="P499"/>
      <text:p text:style-name="P500"><text:span text:style-name="T500_1">T</text:span><text:span text:style-name="T500_2">he<text:s/>programme<text:s/>demonstrated<text:s/>efficiency<text:s/></text:span><text:span text:style-name="T500_3">through<text:s/>reduction<text:s/>of<text:s/></text:span><text:span text:style-name="T500_4">input<text:s/>uni</text:span><text:span text:style-name="T500_5">t</text:span><text:span text:style-name="T500_6"><text:s/>costs</text:span><text:span text:style-name="T500_7"><text:s/></text:span><text:span text:style-name="T500_8">reducing<text:s/></text:span><text:span text:style-name="T500_9">the<text:s/></text:span><text:span text:style-name="T500_10">total<text:s/></text:span><text:span text:style-name="T500_11">average<text:s/>unit<text:s/>cost<text:s/></text:span><text:span text:style-name="T500_12">f</text:span><text:span text:style-name="T500_13">rom<text:s/></text:span><text:span text:style-name="T500_14">£</text:span><text:span text:style-name="T500_15">2</text:span><text:span text:style-name="T500_16">,</text:span><text:span text:style-name="T500_17">0</text:span><text:span text:style-name="T500_18">75</text:span><text:span text:style-name="T500_19"><text:s/>to<text:s/>£1,811</text:span><text:span text:style-name="T500_20">:</text:span></text:p>
      <text:list text:style-name="LS21" xml:id="list68">
        <text:list-item>
          <text:p text:style-name="P501"><text:span text:style-name="T501_1">agricultural<text:s/>inputs<text:s/></text:span><text:span text:style-name="T501_2">cost<text:s/>reduc</text:span><text:span text:style-name="T501_3">ed</text:span><text:span text:style-name="T501_4"><text:s/>from<text:s/>£40<text:s/>to<text:s/>£26<text:s/></text:span><text:span text:style-name="T501_5">per<text:s/>household<text:s/></text:span><text:span text:style-name="T501_6">allowing</text:span><text:span text:style-name="T501_7"><text:s/>200<text:s/>more<text:s/>farmers<text:s/>supported</text:span><text:span text:style-name="T501_8"><text:s/>through<text:s/>local<text:s/>purchase<text:s/>of<text:s/>inputs</text:span><text:span text:style-name="T501_9">.<text:s text:c="2"/></text:span></text:p>
        </text:list-item>
        <text:list-item>
          <text:p text:style-name="P502"><text:span text:style-name="T502_1">Also</text:span><text:span text:style-name="T502_2">,</text:span><text:span text:style-name="T502_3"><text:s/>under<text:s/>the<text:s/></text:span><text:span text:style-name="T502_4">2</text:span><text:span text:style-name="T502_5">nd</text:span><text:span text:style-name="T502_6"><text:s/></text:span><text:span text:style-name="T502_7">r</text:span><text:span text:style-name="T502_8">esult</text:span><text:span text:style-name="T502_9">,</text:span><text:span text:style-name="T502_10"><text:s/>which<text:s/>was<text:s/>contributing<text:s/>to<text:s/>the<text:s/></text:span><text:span text:style-name="T502_11">International</text:span><text:span text:style-name="T502_12"><text:s/>Climate<text:s/></text:span><text:span text:style-name="T502_13">Financing</text:span><text:span text:style-name="T502_14"><text:s/></text:span><text:span text:style-name="T502_15">contributions</text:span><text:span text:style-name="T502_16">,<text:s/>the<text:s/>programme<text:s/></text:span><text:span text:style-name="T502_17">exceeded</text:span><text:span text:style-name="T502_18"><text:s/></text:span><text:span text:style-name="T502_19">its<text:s/>target<text:s/>(7,435),<text:s/>delivering<text:s/>assistance<text:s/>to<text:s/>2,935<text:s/>more<text:s/>participants<text:s/>than<text:s/>initially<text:s/>targeted<text:s/>(4,500),<text:s/></text:span><text:span text:style-name="T502_20">representing</text:span><text:span text:style-name="T502_21"><text:s/></text:span><text:span text:style-name="T502_22">a</text:span><text:span text:style-name="T502_23"><text:s/>65%<text:s/>efficiency<text:s/>gain.<text:s/></text:span></text:p>
        </text:list-item>
        <text:list-item>
          <text:p text:style-name="P503"><text:span text:style-name="T503_1">Ta</text:span><text:span text:style-name="T503_2">rgeted<text:s/>strategies<text:s/></text:span><text:span text:style-name="T503_3">that<text:s/></text:span><text:span text:style-name="T503_4">generate</text:span><text:span text:style-name="T503_5">d<text:s/>these</text:span><text:span text:style-name="T503_6"><text:s/>efficiency<text:s/>gains<text:s/></text:span><text:span text:style-name="T503_7">included</text:span><text:span text:style-name="T503_8">:</text:span><text:span text:style-name="T503_9"><text:s/></text:span><text:span text:style-name="T503_10">empowering<text:s/>field<text:s/>assistants<text:s/>to<text:s/>implement<text:s/>activities<text:s/>without<text:s/>senior<text:s/>manager<text:s/>oversight</text:span><text:span text:style-name="T503_11">,<text:s/></text:span><text:span text:style-name="T503_12">using</text:span><text:span text:style-name="T503_13"><text:s/>local<text:s/>over<text:s/>capital<text:s/>city<text:s/>providers,</text:span><text:span text:style-name="T503_14"><text:s/></text:span><text:span text:style-name="T503_15">bulk-procur</text:span><text:span text:style-name="T503_16">ement<text:s/>of</text:span><text:span text:style-name="T503_17"><text:s/>agricultural<text:s/>inputs<text:s/>and<text:s/>training<text:s/>materials</text:span><text:span text:style-name="T503_18">,<text:s/>proc</text:span><text:span text:style-name="T503_19">uring<text:s/>training<text:s/>materials<text:s/>once<text:s/>per<text:s/>component<text:s/>in<text:s/>sufficient<text:s/>quantities<text:s/>rather<text:s/>than<text:s/>per<text:s/>activity</text:span><text:span text:style-name="T503_20">,<text:s/>and<text:s/></text:span><text:span text:style-name="T503_21">increasing<text:s/>group<text:s/>sizes<text:s/>where<text:s/>land<text:s/>availability<text:s/>permit</text:span><text:span text:style-name="T503_22">ted</text:span><text:span text:style-name="T503_23">,<text:s/>by<text:s/>using<text:s/>state<text:s/>extension<text:s/>agents<text:s/>as<text:s/>primary<text:s/>facilitators</text:span><text:span text:style-name="T503_24">.</text:span></text:p>
        </text:list-item>
      </text:list>
      <text:p text:style-name="P504"/>
      <text:p text:style-name="P505"><text:span text:style-name="T505_1">The<text:s/></text:span><text:span text:style-name="T505_2">final</text:span><text:span text:style-name="T505_3"><text:s/>evaluation<text:s/></text:span><text:span text:style-name="T505_4">referring</text:span><text:span text:style-name="T505_5"><text:s/>to<text:s/>the<text:s/>Phase<text:s/>II<text:s/>stated:<text:s/></text:span><text:span text:style-name="T505_6">‘</text:span><text:span text:style-name="T505_7">The<text:s/>programme<text:s/>delivered<text:s/>substantial<text:s/>results<text:s/>in<text:s/>a<text:s/>relatively<text:s/>short<text:s/>timeframe<text:s/>despite<text:s/>major<text:s/>contextual<text:s/>shocks,<text:s/>reflecting<text:s/>strong<text:s/>delivery<text:s/>efficiency.<text:s/>Communities<text:s/>reported<text:s/>that<text:s/>JASS<text:s/>had<text:s/>achieved<text:s/>an<text:s/>unusual<text:s/>amount<text:s/>in<text:s/>less<text:s/>than<text:s/>three<text:s/>years,<text:s/>supported<text:s/>by<text:s/>constructive<text:s/>collaboration<text:s/>between<text:s/>partners<text:s/>and<text:s/>the<text:s/>donor,<text:s/>alongside<text:s/>robust<text:s/>monitoring<text:s/>and<text:s/>adaptive<text:s/>management<text:s/>systems<text:s/>that<text:s/>helped<text:s/>the<text:s/>programme<text:s/>respond<text:s/>effectively<text:s/>to<text:s/>changing<text:s/></text:span><text:span text:style-name="T505_8">conditions</text:span><text:span text:style-name="T505_9">’</text:span><text:span text:style-name="T505_10">.</text:span></text:p>
      <text:p text:style-name="P506"/>
      <text:p text:style-name="P507"><text:span text:style-name="T507_1">Effectiveness</text:span><text:span text:style-name="T507_2"><text:s/>(spending<text:s/>wisely)</text:span></text:p>
      <text:p text:style-name="P508"/>
      <text:p text:style-name="P509"><text:span text:style-name="T509_1">JASS<text:s/>delivered<text:s/>strongly<text:s/>against<text:s/>its<text:s/>objectives,<text:s/>achieving<text:s/>almost<text:s/>all<text:s/>output<text:s/>targets<text:s/>and<text:s/>most<text:s/>outcome<text:s/>indicators<text:s/>despite<text:s/>operating<text:s/>in<text:s/>an<text:s/>exceptionally<text:s/>challenging<text:s/>context.<text:s/>The<text:s/></text:span><text:span text:style-name="T509_2">final<text:s/></text:span><text:span text:style-name="T509_3">evaluation<text:s/>found<text:s/>clear<text:s/>and<text:s/>substantial<text:s/>improvements<text:s/>in<text:s/>local<text:s/>conflict<text:s/>resolution,<text:s/>women’s<text:s/>participation,<text:s/>perceptions<text:s/>of<text:s/>fair<text:s/>and<text:s/>inclusive<text:s/>governance,<text:s/>and<text:s/>household<text:s/>resilience<text:s/>to<text:s/>shocks,<text:s/>pointing<text:s/>to<text:s/>a<text:s/>programme<text:s/>that<text:s/>translated<text:s/>strong<text:s/>delivery<text:s/>into<text:s/>tangible<text:s/>results<text:s/>on<text:s/>the<text:s/>ground.</text:span><text:span text:style-name="T509_4"><text:s text:c="2"/></text:span></text:p>
      <text:p text:style-name="P510"/>
      <text:p text:style-name="P511"><text:span text:style-name="T511_1">JASS<text:s/>contributed<text:s/>to<text:s/>improved<text:s/>relations<text:s/>between<text:s/>communities<text:s/>and<text:s/>authorities,<text:s/>as<text:s/>well<text:s/>as<text:s/>better<text:s/>management<text:s/>of<text:s/>shared<text:s/>natural<text:s/>resources,<text:s/>including<text:s/>greater<text:s/>respect<text:s/>for<text:s/>transhumance<text:s/>corridors.<text:s/>The<text:s/></text:span><text:span text:style-name="T511_2">final<text:s/></text:span><text:span text:style-name="T511_3">evaluation<text:s/>found<text:s/>that<text:s/>youth<text:s/>participation<text:s/>in<text:s/></text:span><text:span text:style-name="T511_4">dialogue<text:s/></text:span><text:span text:style-name="T511_5">processes<text:s/>remained<text:s/>comparatively<text:s/>limited.<text:s/></text:span><text:span text:style-name="T511_6">C</text:span><text:span text:style-name="T511_7">onflict<text:s/>resolution<text:s/>performance<text:s/>exceeded<text:s/>the<text:s/>programme<text:s/>target<text:s/>of<text:s/>70%<text:s/>in<text:s/>both<text:s/>countries:</text:span></text:p>
      <text:list text:style-name="LS29" xml:id="list71">
        <text:list-item>
          <text:p text:style-name="P512"><text:span text:style-name="T512_1">84%<text:s/>of<text:s/>reported<text:s/>conflicts<text:s/>were<text:s/>resolved<text:s/>in<text:s/>Mali<text:s/>and<text:s/>96%<text:s/>in<text:s/>Niger.</text:span></text:p>
        </text:list-item>
        <text:list-item>
          <text:p text:style-name="P513"><text:span text:style-name="T513_1">The<text:s/>Early<text:s/>Warning<text:s/>and<text:s/>Early<text:s/>Response<text:s/>System<text:s/>(EWERS)<text:s/>generated<text:s/>conflict<text:s/>alerts<text:s/>that<text:s/>supported<text:s/>timely<text:s/>action.</text:span></text:p>
        </text:list-item>
        <text:list-item>
          <text:p text:style-name="P514"><text:span text:style-name="T514_1">JASS<text:s/>supported<text:s/>146<text:s/>community<text:s/>peace<text:s/>forums,<text:s/>reaching<text:s/>7,473<text:s/>participants,<text:s/>35%<text:s/>of<text:s/>whom<text:s/>were<text:s/>women.</text:span></text:p>
        </text:list-item>
      </text:list>
      <text:p text:style-name="P515"/>
      <text:p text:style-name="P516"><text:span text:style-name="T516_1">JASS<text:s/>contributed<text:s/>to<text:s/>stronger<text:s/>agricultural<text:s/>production,<text:s/>wider<text:s/>adoption<text:s/>of<text:s/>climate-smart<text:s/>practices<text:s/>and<text:s/>improved<text:s/>resilience<text:s/>to<text:s/>shocks.<text:s/>The<text:s/>programme<text:s/>exceeded<text:s/>its<text:s/>target<text:s/>and<text:s/>generated<text:s/>reported<text:s/>improvements<text:s/>in<text:s/>production<text:s/>and<text:s/>water-related<text:s/>conflict<text:s/>management,<text:s/>although<text:s/>some<text:s/>activities<text:s/>were<text:s/>constrained<text:s/>by<text:s/>limited<text:s/>water-point<text:s/>capacity,<text:s/>which<text:s/>created<text:s/>tensions<text:s/>in<text:s/>some<text:s/>locations.</text:span></text:p>
      <text:list text:style-name="LS30" xml:id="list74">
        <text:list-item>
          <text:p text:style-name="P517"><text:span text:style-name="T517_1">JASS<text:s/>reached<text:s/>8,708<text:s/>farmers<text:s/>and<text:s/>herders<text:s/>against<text:s/>a<text:s/>target<text:s/>of<text:s/>4,500.</text:span></text:p>
        </text:list-item>
        <text:list-item>
          <text:p text:style-name="P518"><text:span text:style-name="T518_1">The<text:s/>programme<text:s/>disseminated<text:s/>37<text:s/>climate-smart<text:s/>and<text:s/>locally<text:s/>relevant<text:s/>practices.</text:span></text:p>
        </text:list-item>
        <text:list-item>
          <text:p text:style-name="P519"><text:span text:style-name="T519_1">87%<text:s/>of<text:s/>supported<text:s/>farmers<text:s/>reported<text:s/>improved<text:s/>agricultural<text:s/>production,<text:s/>exceeding<text:s/>the<text:s/>80%<text:s/>target.</text:span></text:p>
        </text:list-item>
        <text:list-item>
          <text:p text:style-name="P520"><text:span text:style-name="T520_1">Across<text:s/>Mali<text:s/>and<text:s/>Niger,<text:s/>88%<text:s/>of<text:s/>communities<text:s/>reported<text:s/>reduced<text:s/>water-related<text:s/>tensions<text:s/>following<text:s/>rehabilitation<text:s/>of<text:s/>water<text:s/>infrastructure.</text:span></text:p>
        </text:list-item>
      </text:list>
      <text:p text:style-name="P521"><text:span text:style-name="T521_1">Equity</text:span><text:span text:style-name="T521_2"><text:s/>(spending<text:s/>fairly)</text:span></text:p>
      <text:p text:style-name="P522"><text:span text:style-name="T522_1">JASS<text:s/>distributed<text:s/>programme<text:s/>benefits<text:s/>widely,<text:s/>with<text:s/>particularly<text:s/>strong<text:s/>gains<text:s/>for<text:s/>women,<text:s/>although<text:s/>results<text:s/>were<text:s/>less<text:s/>even<text:s/>across<text:s/>all<text:s/>groups.<text:s/>The<text:s/>programme<text:s/>reached<text:s/>a<text:s/>large<text:s/>beneficiary<text:s/>base,<text:s/>but<text:s/>demand<text:s/>exceeded<text:s/>available<text:s/>support.<text:s/>Women’s<text:s/>participation</text:span><text:span text:style-name="T522_2"><text:s/>in<text:s/>COFOs<text:s/>and<text:s/>decision<text:s/>making</text:span><text:span text:style-name="T522_3"><text:s/>increased<text:s/>significantly,<text:s/>from<text:s/>13%<text:s/>to<text:s/>28%,<text:s/>reflecting<text:s/>strong<text:s/>progress<text:s/>on<text:s/>gender<text:s/>equity.<text:s/>Inclusion<text:s/>was<text:s/>weaker<text:s/>for<text:s/></text:span><text:span text:style-name="T522_4">Y</text:span><text:span text:style-name="T522_5">outh,<text:s/>and<text:s/>pastoralists<text:s/>benefited<text:s/>less<text:s/>from<text:s/>some<text:s/>interventions,<text:s/>particularly<text:s/></text:span><text:span text:style-name="T522_6">water<text:s/>points</text:span><text:span text:style-name="T522_7">.</text:span></text:p>
      <text:p text:style-name="P523"><text:span text:style-name="T523_1">Equity<text:s/>was<text:s/>systematically<text:s/>embedded<text:s/>in<text:s/>programme<text:s/>design<text:s/>and<text:s/>delivery<text:s/>through<text:s/>the<text:s/></text:span><text:span text:style-name="T523_2">Gender<text:s/>Equality<text:s/>and<text:s/>Social<text:s/>Inclusion</text:span><text:span text:style-name="T523_3"><text:s/>framework.<text:s/>The<text:s/>programme<text:s/>targeted<text:s/>women,<text:s/>youth,<text:s/>older<text:s/>people,<text:s/>persons<text:s/>with<text:s/>disabilities,<text:s/>IDPs<text:s/>and<text:s/>a<text:s/>range<text:s/>of<text:s/>socio-professional<text:s/>groups,<text:s/>and<text:s/>these<text:s/>were<text:s/>reflected<text:s/>across<text:s/>programme<text:s/>activities.<text:s/></text:span></text:p>
      <text:p text:style-name="P524"><text:span text:style-name="T524_1">The<text:s/>programme<text:s/>achieved<text:s/>91%<text:s/>of<text:s/>its<text:s/>Gender<text:s/>Action<text:s/>Plan<text:s/>targets<text:s/>and<text:s/>demonstrated<text:s/>tangible<text:s/>empowerment<text:s/>gains,<text:s/>including<text:s/>improved<text:s/>economic<text:s/>prospects<text:s/>for<text:s/>youth<text:s/>and<text:s/>greater<text:s/>participation<text:s/>in<text:s/>decision-making.<text:s/>Overall,<text:s/>JASS<text:s/>demonstrated<text:s/>strong<text:s/>equity<text:s/>performance,<text:s/>with<text:s/>credible<text:s/>evidence<text:s/>of<text:s/>inclusive<text:s/>participation<text:s/>and<text:s/>progress<text:s/>towards<text:s/>empowerment<text:s/>and<text:s/>institutional<text:s/>change<text:s/>despite<text:s/>a<text:s/>fragile<text:s/>and<text:s/>complex<text:s/>operating<text:s/>environment.</text:span></text:p>
      <text:p text:style-name="P525"/>
      <text:p text:style-name="P526"><text:span text:style-name="T526_1">E:<text:s/>Risk<text:s/></text:span></text:p>
      <text:p text:style-name="P527"/>
      <text:p text:style-name="P528"><text:span text:style-name="T528_1">Across<text:s/>the<text:s/>implementation<text:s/>period,<text:s/>the<text:s/>programme<text:s/>maintained<text:s/>an<text:s/>overall<text:s/></text:span><text:span text:style-name="T528_2">moderate<text:s/>risk<text:s/>rating</text:span><text:span text:style-name="T528_3">,<text:s/>consistent<text:s/>with<text:s/>FCDO<text:s/>Sahel<text:s/>portfolio<text:s/>risk<text:s/>appetite,<text:s/>despite<text:s/>operating<text:s/>in<text:s/>a<text:s/>highly<text:s/>fragile<text:s/>and<text:s/>increasingly<text:s/>volatile<text:s/>environment.<text:s/>JASS<text:s/>was<text:s/>implemented<text:s/>in<text:s/>a<text:s/>rapidly<text:s/>deteriorating<text:s/>political,<text:s/>security<text:s/>and<text:s/>operational<text:s/>context<text:s/>in<text:s/>Mali<text:s/>and<text:s/>Niger,<text:s/>with<text:s/>risks<text:s/>intensifying<text:s/>across<text:s/>most<text:s/>categories.<text:s/>Key<text:s/>contextual<text:s/>risks<text:s/>included<text:s/>rising<text:s/>violent<text:s/>extremism<text:s/>and<text:s/>insecurity,<text:s/>political<text:s/>instability</text:span><text:span text:style-name="T528_4">/<text:s/>coups</text:span><text:span text:style-name="T528_5"><text:s/>and<text:s/>sanctions,<text:s/>the<text:s/>withdrawal<text:s/>of<text:s/>international<text:s/>forces,<text:s/>increasing<text:s/>humanitarian<text:s/>need,<text:s/></text:span><text:span text:style-name="T528_6">and<text:s/>shrinking<text:s/>civic<text:s/>space,<text:s/>including<text:s/>tighter<text:s/>controls<text:s/>on<text:s/>NGO<text:s/>operations.</text:span></text:p>
      <text:p text:style-name="P529"/>
      <text:p text:style-name="P530"><text:span text:style-name="T530_1">Risk<text:s/>management<text:s/>was<text:s/>proactive,<text:s/>structured<text:s/>and<text:s/>adaptive.<text:s/>It<text:s/>was<text:s/>supported<text:s/>by<text:s/>strong<text:s/>governance,<text:s/>regular<text:s/>FCDO–Mercy<text:s/>Corps<text:s/>engagement,<text:s/>and<text:s/>continuous<text:s/>monitoring<text:s/>through<text:s/>reporting,<text:s/>field<text:s/>visits<text:s/>and<text:s/>risk<text:s/>registers.<text:s/>Key<text:s/>mitigation<text:s/>measures<text:s/>included<text:s/>dedicated<text:s/>risk<text:s/>management<text:s/>teams,<text:s/>business<text:s/>continuity<text:s/>planning,<text:s/>strengthened<text:s/>security<text:s/>protocols<text:s/>and<text:s/>flexible<text:s/>delivery<text:s/>approaches.<text:s/>Together,<text:s/>these<text:s/>enabled<text:s/>real-time<text:s/>risk<text:s/>tracking<text:s/>and<text:s/>helped<text:s/>sustain<text:s/>programme<text:s/>delivery<text:s/>despite<text:s/>escalating<text:s/>challenges.</text:span></text:p>
      <text:p text:style-name="P531"/>
      <text:h text:style-name="P532" text:outline-level="3"><text:span text:style-name="T532_1">Risk<text:s/>assessment<text:s/>and<text:s/>mitigation<text:s/>by<text:s/>category</text:span></text:h>
      <text:p text:style-name="P533"/>
      <text:p text:style-name="P534"><text:span text:style-name="T534_1">1.<text:s/>Strategy<text:s/>and<text:s/>context<text:s/>risks<text:s/>(high<text:s/>and<text:s/>increasing)</text:span><text:span text:style-name="T534_2"><text:line-break/></text:span><text:span text:style-name="T534_3">The<text:s/>programme’s<text:s/>risk<text:s/>appetite<text:s/>for<text:s/>strategy<text:s/>and<text:s/>context<text:s/>risk<text:s/>was<text:s/>receptive.<text:s/>These<text:s/>were<text:s/>the<text:s/>most<text:s/>significant<text:s/>risks<text:s/>throughout<text:s/>implementation,<text:s/>driven<text:s/>by<text:s/>worsening<text:s/>insecurity,<text:s/>shifting<text:s/>political<text:s/>dynamics,<text:s/>sanctions,<text:s/>and<text:s/>changing<text:s/>regional<text:s/>alliances.<text:s/>Additional<text:s/>controls<text:s/>imposed<text:s/>by<text:s/>authorities<text:s/>on<text:s/>CSOs<text:s/>and<text:s/>INGOs<text:s/>temporarily<text:s/>suspended<text:s/>Mercy<text:s/>Corps<text:s/>operations<text:s/>in<text:s/>Niger<text:s/>further<text:s/>increasing<text:s/>uncertainty.</text:span></text:p>
      <text:list text:style-name="LS1" xml:id="list78">
        <text:list-item>
          <text:p text:style-name="P535"><text:span text:style-name="T535_1">Country-level<text:s/>Risk<text:s/>Management<text:s/>Teams<text:s/>were<text:s/>activated<text:s/>to<text:s/>oversee<text:s/>security<text:s/>and<text:s/>contextual<text:s/>risks.</text:span></text:p>
        </text:list-item>
      </text:list>
      <text:list text:style-name="LS22" xml:id="list79">
        <text:list-item>
          <text:p text:style-name="P536"><text:span text:style-name="T536_1">Business<text:s/>continuity<text:s/>and<text:s/>contingency<text:s/>plans<text:s/>were<text:s/>developed<text:s/>and<text:s/>regularly<text:s/>updated.</text:span></text:p>
        </text:list-item>
        <text:list-item>
          <text:p text:style-name="P537"><text:span text:style-name="T537_1">Continuous<text:s/>context<text:s/>monitoring<text:s/>and<text:s/>scenario<text:s/>planning<text:s/>informed<text:s/>programme<text:s/>adaptation.</text:span></text:p>
        </text:list-item>
        <text:list-item>
          <text:p text:style-name="P538"><text:span text:style-name="T538_1">FCDO<text:s/>used<text:s/>diplomacy<text:s/>channels<text:s/>and<text:s/>steering<text:s/>committee<text:s/>engagement<text:s/>to<text:s/>explain<text:s/>JASS’s<text:s/>value<text:s/>and<text:s/>maintain<text:s/>space<text:s/>for<text:s/>delivery.</text:span></text:p>
        </text:list-item>
      </text:list>
      <text:p text:style-name="P539"/>
      <text:p text:style-name="P540"><text:span text:style-name="T540_1">2.<text:s/>Policy<text:s/>and<text:s/>programme<text:s/>delivery<text:s/>risks<text:s/>(moderate<text:s/>to<text:s/>high)</text:span><text:span text:style-name="T540_2"><text:line-break/></text:span><text:span text:style-name="T540_3">JASS<text:s/>had<text:s/>a<text:s/>receptive<text:s/>appetite<text:s/>for<text:s/>programme<text:s/>delivery<text:s/>risks,<text:s/>which<text:s/>remained<text:s/>moderate<text:s/>overall<text:s/>but<text:s/>increased<text:s/>over<text:s/>time.<text:s/>Inflation<text:s/>and<text:s/>rising<text:s/>prices<text:s/>for<text:s/>goods<text:s/>and<text:s/>services<text:s/>put<text:s/>pressure<text:s/>on<text:s/>operational<text:s/>costs<text:s/>and<text:s/>delivery<text:s/>capacity.<text:s/></text:span><text:span text:style-name="T540_4">These<text:s/>pressures<text:s/>were<text:s/>compounded<text:s/>by<text:s/>a</text:span><text:span text:style-name="T540_5"><text:s/>challenging<text:s/>and<text:s/>dynamic</text:span><text:span text:style-name="T540_6"><text:s/>context,<text:s/></text:span><text:span text:style-name="T540_7">a<text:s/>lot<text:s/>off<text:s/>effort<text:s/>required<text:s/>to<text:s/>build<text:s/>buy<text:s/>in<text:s/>with<text:s/></text:span><text:span text:style-name="T540_8">key<text:s/>Ministries<text:s/></text:span><text:span text:style-name="T540_9">and<text:s/>budgetary<text:s/>commitment<text:s/>to<text:s/>implement<text:s/>reforms<text:s/>supported<text:s/>by<text:s/>JASS.</text:span></text:p>
      <text:list text:style-name="LS2" xml:id="list82">
        <text:list-item>
          <text:p text:style-name="P541"><text:span text:style-name="T541_1">FCDO<text:s/>and<text:s/>Mercy<text:s/>Corps<text:s/>maintained<text:s/>open<text:s/>and<text:s/>continuous<text:s/>dialogue<text:s/>on<text:s/>delivery<text:s/>constraints.</text:span></text:p>
        </text:list-item>
      </text:list>
      <text:list text:style-name="LS23" xml:id="list83">
        <text:list-item>
          <text:p text:style-name="P542"><text:span text:style-name="T542_1">A<text:s/>participatory<text:s/>approach<text:s/>empowered<text:s/>local<text:s/>authorities<text:s/>and<text:s/>community<text:s/>leaders,<text:s/>improving<text:s/>community<text:s/>acceptance<text:s/>and<text:s/>operational<text:s/>access.</text:span></text:p>
        </text:list-item>
        <text:list-item>
          <text:p text:style-name="P543"><text:span text:style-name="T543_1">FCDO<text:s/>encouraged<text:s/>early<text:s/>government<text:s/>engagement<text:s/>to<text:s/>secure<text:s/>buy-in<text:s/>to<text:s/>JASS<text:s/>objectives<text:s/>and<text:s/>support<text:s/>reform<text:s/>efforts.</text:span></text:p>
        </text:list-item>
      </text:list>
      <text:p text:style-name="P544"/>
      <text:p text:style-name="P545"><text:span text:style-name="T545_1">3.<text:s/>Safeguarding<text:s/>risks<text:s/>(high)</text:span><text:span text:style-name="T545_2"><text:line-break/></text:span><text:span text:style-name="T545_3">The<text:s/>programme<text:s/>had<text:s/>a<text:s/>cautious<text:s/>risk<text:s/>appetite<text:s/>for<text:s/>safeguarding.<text:s/>Risks<text:s/>were<text:s/>considered<text:s/>major<text:s/>because<text:s/>JASS<text:s/>worked<text:s/>with<text:s/>vulnerable<text:s/>populations,<text:s/>including<text:s/>women,<text:s/>youth<text:s/>and<text:s/>displaced<text:s/>groups,<text:s/>in<text:s/>fragile<text:s/>and<text:s/>conflict-affected<text:s/>contexts<text:s/>where<text:s/>exposure<text:s/>to<text:s/>exploitation<text:s/>and<text:s/>harm<text:s/>is<text:s/>elevated.</text:span></text:p>
      <text:list text:style-name="LS3" xml:id="list85">
        <text:list-item>
          <text:p text:style-name="P546"><text:span text:style-name="T546_1">Mercy<text:s/>Corps<text:s/>implemented<text:s/>robust<text:s/>safeguarding<text:s/>systems<text:s/>aligned<text:s/>with<text:s/>FCDO<text:s/>standards.</text:span></text:p>
        </text:list-item>
      </text:list>
      <text:list text:style-name="LS24" xml:id="list86">
        <text:list-item>
          <text:p text:style-name="P547"><text:span text:style-name="T547_1">Safeguarding<text:s/>and<text:s/></text:span><text:span text:style-name="T547_2">Gender<text:s/>Equality<text:s/>and<text:s/>Social<text:s/>Inclusion<text:s/></text:span><text:span text:style-name="T547_3">considerations<text:s/>were<text:s/>integrated<text:s/>into<text:s/>programme<text:s/>design<text:s/>and<text:s/>delivery.</text:span></text:p>
        </text:list-item>
        <text:list-item>
          <text:p text:style-name="P548"><text:span text:style-name="T548_1">Safeguarding<text:s/>risks<text:s/>were<text:s/>monitored<text:s/>continuously,<text:s/>supported<text:s/>by<text:s/>independent<text:s/>oversight.</text:span></text:p>
        </text:list-item>
        <text:list-item>
          <text:p text:style-name="P549"><text:span text:style-name="T549_1">FCDO<text:s/>provided<text:s/>safeguarding<text:s/>training<text:s/>and<text:s/>reviewed<text:s/>reporting<text:s/>and<text:s/>grievance<text:s/>mechanisms,<text:s/>including</text:span><text:span text:style-name="T549_2"><text:s/>Mercy<text:s/>Corps<text:s/>Community<text:s/>Accountability<text:s/>Reporting<text:s/>Mechanism<text:s/>(</text:span><text:span text:style-name="T549_3">CARM</text:span><text:span text:style-name="T549_4">)</text:span><text:span text:style-name="T549_5">.</text:span></text:p>
        </text:list-item>
        <text:list-item>
          <text:p text:style-name="P550"><text:span text:style-name="T550_1">Safeguarding<text:s/>performance<text:s/>was<text:s/>discussed<text:s/>quarterly<text:s/>between<text:s/>FCDO<text:s/>and<text:s/>Mercy<text:s/>Corps.</text:span></text:p>
        </text:list-item>
      </text:list>
      <text:p text:style-name="P551"/>
      <text:p text:style-name="P552"><text:span text:style-name="T552_1">4.<text:s/>Public<text:s/>service<text:s/>delivery<text:s/>and<text:s/>operational<text:s/>risks<text:s/>(moderate<text:s/>to<text:s/>high)</text:span><text:span text:style-name="T552_2"><text:line-break/></text:span><text:span text:style-name="T552_3">Operational<text:s/>risks<text:s/>increased<text:s/>over<text:s/>time<text:s/>due<text:s/>to<text:s/>restricted<text:s/>field<text:s/>access,<text:s/>tighter<text:s/>administrative<text:s/>requirements<text:s/>on<text:s/>NGOs,<text:s/>supply<text:s/>chain<text:s/>disruption,<text:s/>procurement<text:s/>delays<text:s/>linked<text:s/>to<text:s/>sanctions<text:s/>and<text:s/>border<text:s/>closures,<text:s/>reduced<text:s/>capacity<text:s/>for<text:s/>in-person<text:s/>monitoring,<text:s/>and<text:s/>participant<text:s/>availability<text:s/>challenges<text:s/>linked<text:s/>to<text:s/>insecurity<text:s/>and<text:s/>seasonal<text:s/>migration,<text:s/>particularly<text:s/>among<text:s/>youth.</text:span></text:p>
      <text:list text:style-name="LS4" xml:id="list90">
        <text:list-item>
          <text:p text:style-name="P553"><text:span text:style-name="T553_1">Mercy<text:s/>Corps<text:s/>and<text:s/>downstream<text:s/>partners<text:s/>adopted<text:s/>flexible<text:s/>delivery<text:s/>approaches,<text:s/>including<text:s/>relocation<text:s/>and<text:s/>rescheduling<text:s/>of<text:s/>activities.</text:span></text:p>
        </text:list-item>
      </text:list>
      <text:list text:style-name="LS25" xml:id="list91">
        <text:list-item>
          <text:p text:style-name="P554"><text:span text:style-name="T554_1">Collaboration<text:s/>with<text:s/>government<text:s/>technical<text:s/>services<text:s/>was<text:s/>strengthened<text:s/>to<text:s/>improve<text:s/>access<text:s/>and<text:s/>legitimacy.</text:span></text:p>
        </text:list-item>
        <text:list-item>
          <text:p text:style-name="P555"><text:span text:style-name="T555_1">Community-based<text:s/>networks,<text:s/>including<text:s/>focal<text:s/>points<text:s/>and<text:s/>gender<text:s/>champions,<text:s/>were<text:s/>used<text:s/>for<text:s/>early<text:s/>warning<text:s/>and<text:s/>information<text:s/>flows.</text:span></text:p>
        </text:list-item>
        <text:list-item>
          <text:p text:style-name="P556"><text:span text:style-name="T556_1">Activities<text:s/>were<text:s/>adjusted<text:s/>for<text:s/>seasonality,<text:s/>with<text:s/>backup<text:s/>participants<text:s/>used<text:s/>where<text:s/>needed<text:s/>to<text:s/>maintain<text:s/>continuity.</text:span></text:p>
        </text:list-item>
      </text:list>
      <text:p text:style-name="P557"/>
      <text:p text:style-name="P558"><text:span text:style-name="T558_1">5.<text:s/>Financial<text:s/>and<text:s/>fiduciary<text:s/>risks<text:s/>(moderate)</text:span><text:span text:style-name="T558_2"><text:line-break/></text:span><text:span text:style-name="T558_3">Financial<text:s/>risks<text:s/>were<text:s/>driven<text:s/>mainly<text:s/>by<text:s/>external<text:s/>shocks,<text:s/>including<text:s/>inflation,<text:s/>commodity<text:s/>price<text:s/>increases,<text:s/>supply<text:s/>chain<text:s/>disruption,<text:s/>and<text:s/>reduced<text:s/>independent<text:s/>monitoring<text:s/>capacity<text:s/>due<text:s/>to<text:s/>insecurity.</text:span></text:p>
      <text:list text:style-name="LS5" xml:id="list94">
        <text:list-item>
          <text:p text:style-name="P559"><text:span text:style-name="T559_1">Budgets<text:s/>were<text:s/>managed<text:s/>adaptively,<text:s/>with<text:s/>activities<text:s/>reprioritised<text:s/>as<text:s/>needed.</text:span></text:p>
        </text:list-item>
      </text:list>
      <text:list text:style-name="LS26" xml:id="list95">
        <text:list-item>
          <text:p text:style-name="P560"><text:span text:style-name="T560_1">Financial<text:s/>oversight<text:s/>and<text:s/>internal<text:s/>controls<text:s/>were<text:s/>strengthened.</text:span></text:p>
        </text:list-item>
        <text:list-item>
          <text:p text:style-name="P561"><text:span text:style-name="T561_1">Regular<text:s/>engagement<text:s/>between<text:s/>FCDO<text:s/>and<text:s/>Mercy<text:s/>Corps<text:s/>helped<text:s/>manage<text:s/>cost<text:s/>pressures<text:s/>and<text:s/>fiduciary<text:s/>risks.</text:span></text:p>
        </text:list-item>
      </text:list>
      <text:p text:style-name="P562"/>
      <text:p text:style-name="P563"><text:span text:style-name="T563_1">6.<text:s/>Reputational<text:s/>risks<text:s/>(moderate)</text:span><text:span text:style-name="T563_2">.<text:s/>As<text:s/>the<text:s/>programme<text:s/>approached<text:s/>closure,<text:s/>there<text:s/></text:span><text:span text:style-name="T563_3">is<text:s/>a<text:s/></text:span><text:span text:style-name="T563_4">risk<text:s/>that<text:s/>FCDO<text:s/>would<text:s/>be<text:s/>seen<text:s/>as<text:s/>withdrawing<text:s/>support<text:s/>from<text:s/>communities<text:s/>benefiting<text:s/>from<text:s/>conflict<text:s/>reduction<text:s/>activities.</text:span></text:p>
      <text:list text:style-name="LS6" xml:id="list97">
        <text:list-item>
          <text:p text:style-name="P564"><text:span text:style-name="T564_1">FCDO<text:s/>worked<text:s/>closely<text:s/>with<text:s/>partners<text:s/>to<text:s/>assess<text:s/>the<text:s/>implications<text:s/>of<text:s/>funding<text:s/>uncertainty<text:s/>and<text:s/>identify<text:s/>mitigation<text:s/>measures.</text:span></text:p>
        </text:list-item>
      </text:list>
      <text:list text:style-name="LS27" xml:id="list98">
        <text:list-item>
          <text:p text:style-name="P565"><text:span text:style-name="T565_1">Communication<text:s/>and<text:s/>coordination<text:s/>between<text:s/>FCDO<text:s/>and<text:s/>Mercy<text:s/>Corps<text:s/>were<text:s/>maintained<text:s/>throughout.</text:span></text:p>
        </text:list-item>
        <text:list-item>
          <text:p text:style-name="P566"><text:span text:style-name="T566_1">Forward<text:s/>planning<text:s/>and<text:s/>scenario<text:s/>analysis<text:s/>helped<text:s/>manage<text:s/>budget<text:s/>uncertainty.</text:span></text:p>
        </text:list-item>
        <text:list-item>
          <text:p text:style-name="P567"><text:span text:style-name="T567_1">FCDO<text:s/>managed<text:s/>exit<text:s/>risks<text:s/>through<text:s/>a<text:s/>clear<text:s/>handover<text:s/>approach,<text:s/>including<text:s/>early<text:s/>engagement<text:s/>with<text:s/>authorities<text:s/>and<text:s/>stakeholders.</text:span></text:p>
        </text:list-item>
      </text:list>
      <text:p text:style-name="P568"/>
      <text:p text:style-name="P569"><text:span text:style-name="T569_1">7.<text:s/>People<text:s/>and<text:s/>capacity<text:s/>risks<text:s/>(low<text:s/>to<text:s/>moderate)</text:span><text:span text:style-name="T569_2"><text:line-break/></text:span><text:span text:style-name="T569_3">Mercy<text:s/>Corps<text:s/>was<text:s/>generally<text:s/>well<text:s/>resourced<text:s/>with<text:s/>staff<text:s/>who<text:s/>had<text:s/>the<text:s/>skills<text:s/>needed<text:s/>to<text:s/>deliver<text:s/>the<text:s/>programme<text:s/>effectively.<text:s/>Key<text:s/>constraints<text:s/>included<text:s/>some<text:s/>initial<text:s/>staffing<text:s/>gaps,<text:s/>staff<text:s/>turnover<text:s/>and<text:s/>increased<text:s/>workload<text:s/>in<text:s/>a<text:s/>highly<text:s/>complex<text:s/>operating<text:s/>environment.</text:span></text:p>
      <text:list text:style-name="LS7" xml:id="list101">
        <text:list-item>
          <text:p text:style-name="P570"><text:span text:style-name="T570_1">Forward<text:s/>planning<text:s/>was<text:s/>used<text:s/>to<text:s/>ensure<text:s/>sufficient<text:s/>time<text:s/>for<text:s/>handover<text:s/>and<text:s/>continuity.</text:span></text:p>
        </text:list-item>
      </text:list>
      <text:list text:style-name="LS28" xml:id="list102">
        <text:list-item>
          <text:p text:style-name="P571"><text:span text:style-name="T571_1">FCDO<text:s/>regularly<text:s/>reviewed<text:s/>internal<text:s/>and<text:s/>partner<text:s/>capacity<text:s/>as<text:s/>part<text:s/>of<text:s/>programme<text:s/>monitoring.</text:span></text:p>
        </text:list-item>
        <text:list-item>
          <text:p text:style-name="P572"><text:span text:style-name="T572_1">Secondment<text:s/>and<text:s/>surge<text:s/>capacity<text:s/>were<text:s/>available<text:s/>to<text:s/>support<text:s/>implementation<text:s/>during<text:s/>periods<text:s/>of<text:s/>pressure.</text:span></text:p>
        </text:list-item>
      </text:list>
      <text:p text:style-name="P573"/>
      <text:p text:style-name="P574"><text:span text:style-name="T574_1">Overall,<text:s/>JASS<text:s/>maintained<text:s/>effective<text:s/>risk<text:s/>management<text:s/>in<text:s/>a<text:s/>complex<text:s/>and<text:s/>high-risk<text:s/>environment.<text:s/>Although<text:s/>risks<text:s/>intensified<text:s/>over<text:s/>time,<text:s/>the<text:s/>combination<text:s/>of<text:s/>proactive<text:s/>oversight,<text:s/>adaptive<text:s/>delivery<text:s/>and<text:s/>close<text:s/>FCDO–Mercy<text:s/>Corps<text:s/>collaboration<text:s/>enabled<text:s/>the<text:s/>programme<text:s/>to<text:s/>continue<text:s/>operating<text:s/>and<text:s/>deliver<text:s/>results.</text:span></text:p>
      <text:p text:style-name="P575"/>
      <text:p text:style-name="P576"><text:span text:style-name="T576_1">F:<text:s/>Programme<text:s/>Management:</text:span><text:bookmark-start text:name="_Hlk21353049"/><text:span text:style-name="T576_2"><text:s/>Commercial<text:s/>and<text:s/>Financial<text:s/>Performance,<text:s/></text:span><text:bookmark-end text:name="_Hlk21353049"/><text:span text:style-name="T576_3">Monitoring<text:s/>and<text:s/>Evaluation<text:s/></text:span></text:p>
      <text:p text:style-name="P577"/>
      <text:p text:style-name="P578"><text:span text:style-name="T578_1">Overall<text:s/>performance</text:span><text:span text:style-name="T578_2"><text:line-break/></text:span><text:span text:style-name="T578_3">Across<text:s/>the<text:s/>implementation<text:s/>period,<text:s/></text:span><text:span text:style-name="T578_4">there<text:s/>was<text:s/>a</text:span><text:span text:style-name="T578_5">n<text:s/>improvement<text:s/></text:span><text:span text:style-name="T578_6">in<text:s/>programme<text:s/>delivery,<text:s/>commercial<text:s/>management<text:s/>and<text:s/>financial<text:s/>oversight.<text:s/>This<text:s/>was<text:s/>underpinned<text:s/>by<text:s/>effective<text:s/>collaboration,<text:s/>adaptive<text:s/>management<text:s/>and<text:s/>a<text:s/>consistent<text:s/>focus<text:s/>on<text:s/>value<text:s/>for<text:s/>money.</text:span></text:p>
      <text:p text:style-name="P579"><text:span text:style-name="T579_1"><text:line-break/></text:span><text:span text:style-name="T579_2">Delivery<text:s/>was<text:s/>sustained<text:s/>and<text:s/>scaled<text:s/>in<text:s/>a<text:s/>highly<text:s/>complex<text:s/>and<text:s/>volatile<text:s/>operating<text:s/>environment,<text:s/>supported<text:s/>by<text:s/>strong<text:s/>governance<text:s/>arrangements,<text:s/>regular<text:s/>engagement<text:s/>between<text:s/>FCDO<text:s/>and<text:s/>partners,<text:s/>and<text:s/>continuous<text:s/>monitoring.<text:s/>Over<text:s/>time,<text:s/>programme<text:s/>management<text:s/>evolved<text:s/>from<text:s/>an<text:s/>initially<text:s/>strong<text:s/>mobilisation<text:s/>phase<text:s/>into<text:s/>a<text:s/>more<text:s/>mature,<text:s/>locally<text:s/>embedded<text:s/>and<text:s/>cost-efficient<text:s/>delivery<text:s/>model,<text:s/>with<text:s/>greater<text:s/>emphasis<text:s/>on<text:s/>localisation,<text:s/>efficiency<text:s/>gains<text:s/>and<text:s/>financial<text:s/>discipline.<text:s/>The<text:s/>programme<text:s/>closed<text:s/>with<text:s/>credible<text:s/>evidence<text:s/>of<text:s/>results,<text:s/>strong<text:s/>learning,<text:s/>and<text:s/>a<text:s/>more<text:s/>sustainable<text:s/>and<text:s/>locally<text:s/>grounded<text:s/>delivery<text:s/>model.</text:span></text:p>
      <text:p text:style-name="P580"/>
      <text:p text:style-name="P581"><text:span text:style-name="T581_1">Delivery<text:s/>performance</text:span></text:p>
      <text:p text:style-name="P582"/>
      <text:p text:style-name="P583"><text:span text:style-name="T583_1">Early<text:s/>implementation<text:s/>challenges<text:s/>(2021–2022)</text:span><text:span text:style-name="T583_2">:</text:span><text:span text:style-name="T583_3"><text:s/></text:span><text:span text:style-name="T583_4">Early<text:s/>delivery<text:s/>was<text:s/>slowed<text:s/>by<text:s/>weak<text:s/>planning<text:s/>and<text:s/>forecasting.<text:s/>ASI<text:s/>underspent<text:s/>by<text:s/>over<text:s/>60%<text:s/>in<text:s/></text:span><text:span text:style-name="T583_5">the<text:s/>first<text:s/>quarter<text:s/>of<text:s/>the<text:s/>programme</text:span><text:span text:style-name="T583_6">,<text:s/>exposing<text:s/>poor<text:s/>initial<text:s/>estimates.<text:s/></text:span></text:p>
      <text:p text:style-name="P584"/>
      <text:p text:style-name="P585"><text:span text:style-name="T585_1">Transition<text:s/>to<text:s/>Phase<text:s/>2<text:s/>and<text:s/>scale-up</text:span><text:span text:style-name="T585_2">:</text:span><text:span text:style-name="T585_3"><text:s/></text:span><text:span text:style-name="T585_4">In<text:s/>Phase<text:s/>2,<text:s/>ASI<text:s/>was<text:s/>replaced<text:s/>by<text:s/>AMEED<text:s/>in<text:s/>Mali<text:s/>and<text:s/>Cercle<text:s/>Dev<text:s/>in<text:s/>Niger</text:span><text:span text:style-name="T585_5"><text:s/></text:span><text:span text:style-name="T585_6">to<text:s/>increase<text:s/>coverage<text:s/>and<text:s/>local<text:s/>engagement</text:span><text:span text:style-name="T585_7">.<text:s/>Due<text:s/>diligence<text:s/>was<text:s/>completed<text:s/>successfully.<text:s/>The<text:s/>shift<text:s/>cut<text:s/>costs,<text:s/>strengthened<text:s/>local<text:s/>ownership,<text:s/>and<text:s/>aligned<text:s/>with<text:s/>FCDO’s<text:s/>localisation<text:s/>agenda.<text:s/>The<text:s/>2023<text:s/>expansion<text:s/>to<text:s/>Niger<text:s/></text:span><text:span text:style-name="T585_8">faced</text:span><text:span text:style-name="T585_9"><text:s/>delays<text:s/>in<text:s/>recruitment,<text:s/></text:span><text:span text:style-name="T585_10">registration<text:s/></text:span><text:span text:style-name="T585_11">software<text:s/>rollout<text:s/>and<text:s/>preparatory<text:s/>studies.<text:s/>In<text:s/>FY24/25,<text:s/>FCDO<text:s/>confirmed<text:s/>that<text:s/>Mercy<text:s/>Corps<text:s/>and<text:s/>its<text:s/>downstream<text:s/>partners<text:s/>remained<text:s/>fit<text:s/>to<text:s/>deliver.</text:span></text:p>
      <text:p text:style-name="P586"/>
      <text:p text:style-name="P587"><text:span text:style-name="T587_1">Operational<text:s/>and<text:s/>financial<text:s/>coordination<text:s/>issues</text:span><text:span text:style-name="T587_2">:</text:span><text:span text:style-name="T587_3"><text:s/></text:span><text:span text:style-name="T587_4">Execution<text:s/>in<text:s/>FY23/24<text:s/>was<text:s/>slow<text:s/>at<text:s/>first,<text:s/>with<text:s/>a<text:s/>Q2<text:s/>burn<text:s/>rate<text:s/>of<text:s/>31%.<text:s/>Administrative<text:s/>delays<text:s/>also<text:s/>slowed<text:s/>delivery:<text:s/>the<text:s/>pre-payment<text:s/>system<text:s/>failed<text:s/>to<text:s/>work<text:s/>as<text:s/>intended,<text:s/>with<text:s/>1.5-month<text:s/>lags<text:s/>making<text:s/>it<text:s/>function<text:s/>more<text:s/>like<text:s/>post-payment.</text:span><text:span text:style-name="T587_5"><text:s/>This<text:s/>improved<text:s/>significations<text:s/>from<text:s/>2024<text:s/>onwards.<text:s/></text:span></text:p>
      <text:p text:style-name="P588"/>
      <text:p text:style-name="P589"><text:span text:style-name="T589_1">Corrective<text:s/>measures<text:s/>and<text:s/>performance<text:s/></text:span><text:span text:style-name="T589_2">improvement</text:span><text:span text:style-name="T589_3"><text:s/></text:span><text:span text:style-name="T589_4">:</text:span><text:span text:style-name="T589_5">A</text:span><text:span text:style-name="T589_6"><text:s/>Programme<text:s/>Management<text:s/>Unit<text:s/>(PMU)<text:s/>was<text:s/>set<text:s/>up<text:s/>across<text:s/>both<text:s/>countries<text:s/>to<text:s/>strengthen<text:s/>technical,<text:s/>administrative<text:s/>and<text:s/>financial<text:s/>management.<text:s/>Extra<text:s/>support<text:s/>from<text:s/>Mercy<text:s/>Corps<text:s/>HQ<text:s/>improved<text:s/>oversight,<text:s/>including<text:s/>timelier<text:s/>fund<text:s/>requests<text:s/>and<text:s/>tighter<text:s/>budget<text:s/>control<text:s/>despite<text:s/>inflation<text:s/>and<text:s/>rising<text:s/>security<text:s/>costs.</text:span></text:p>
      <text:p text:style-name="P590"/>
      <text:p text:style-name="P591"><text:span text:style-name="T591_1">Over<text:s/>time,<text:s/>the<text:s/>programme<text:s/>adopted<text:s/>a<text:s/>more<text:s/>adaptive<text:s/>delivery<text:s/>model,<text:s/>drawing<text:s/>on<text:s/>earlier<text:s/>CSSF<text:s/>experience,<text:s/>stronger<text:s/>partner<text:s/>coordination,<text:s/>and<text:s/>greater<text:s/>flexibility<text:s/>in<text:s/>response<text:s/>to<text:s/>shocks,<text:s/>including<text:s/>ODA<text:s/>uncertainty.<text:s/>In<text:s/>October<text:s/>2024,<text:s/>Mercy<text:s/>Corps<text:s/>designated<text:s/>JASS<text:s/>a<text:s/>complex<text:s/>programme<text:s/>under<text:s/></text:span><text:span text:style-name="T591_2">a<text:s/>Complex<text:s/>Programme<text:s/>Support<text:s/>Board</text:span><text:span text:style-name="T591_3">,<text:s/>ensuring<text:s/>closer<text:s/></text:span><text:span text:style-name="T591_4">management</text:span><text:span text:style-name="T591_5"><text:s/>and<text:s/></text:span><text:span text:style-name="T591_6">advisory<text:s/></text:span><text:span text:style-name="T591_7">support<text:s/>from<text:s/></text:span><text:span text:style-name="T591_8">Mercy<text:s/>Corps<text:s/>Head<text:s/>Quarters</text:span><text:span text:style-name="T591_9">.<text:s/>More<text:s/>regular<text:s/>engagement<text:s/>with<text:s/>FCDO<text:s/>also<text:s/>strengthened<text:s/>delivery.</text:span></text:p>
      <text:p text:style-name="P592"/>
      <text:p text:style-name="P593"><text:span text:style-name="T593_1">By<text:s/>FY24/25,<text:s/>delivery<text:s/>was<text:s/>more<text:s/>mature<text:s/>and<text:s/>coordinated,<text:s/>with<text:s/>stronger<text:s/>collaboration<text:s/>between<text:s/>Mercy<text:s/>Corps<text:s/>and<text:s/>downstream<text:s/>partners,<text:s/>better<text:s/>alignment<text:s/>across<text:s/>both<text:s/>countries,<text:s/>and<text:s/>greater<text:s/>localisation<text:s/>and<text:s/>national<text:s/>leadership.<text:s/>This<text:s/>also<text:s/>improved<text:s/>compliance<text:s/>with<text:s/>FCDO<text:s/>and<text:s/>Mercy<text:s/>Corps<text:s/>policies,<text:s/>including<text:s/>safeguarding,<text:s/>compliance<text:s/>risk<text:s/>management<text:s/>and<text:s/>CARM.</text:span></text:p>
      <text:p text:style-name="P594"/>
      <text:p text:style-name="P595"><text:span text:style-name="T595_1">Financial<text:s/>management<text:s/>and<text:s/>oversight</text:span><text:span text:style-name="T595_2"><text:line-break/></text:span><text:span text:style-name="T595_3">Over<text:s/>the<text:s/>life<text:s/>of<text:s/>the<text:s/>programme<text:s/>Mercy<text:s/>Corps<text:s/>spent<text:s/>£19m<text:s/>GBP<text:s/>with<text:s/>£5m<text:s/>GBP<text:s/>in<text:s/>the<text:s/>1</text:span><text:span text:style-name="T595_4">st</text:span><text:span text:style-name="T595_5"><text:s/>Phase<text:s/>and<text:s/>£14m<text:s/>GBP<text:s/>in<text:s/>the<text:s/>2</text:span><text:span text:style-name="T595_6">nd</text:span><text:span text:style-name="T595_7"><text:s/>phase.<text:s/></text:span><text:span text:style-name="T595_8">Financial<text:s/>management<text:s/>by<text:s/>Mercy<text:s/>Corps<text:s/>and<text:s/>its<text:s/>downstream<text:s/>partners<text:s/>improved<text:s/>significantly<text:s/>over<text:s/>the<text:s/>course<text:s/>of<text:s/>implementation.<text:s/>This<text:s/>was<text:s/>reflected<text:s/>in<text:s/>the<text:s/>timely<text:s/>submission<text:s/>of<text:s/>funding<text:s/>requests,<text:s/>stronger<text:s/>budget<text:s/>monitoring<text:s/>and<text:s/>oversight,<text:s/>and<text:s/>reduced<text:s/>discrepancies<text:s/>between<text:s/>forecasts<text:s/>and<text:s/>actual<text:s/>expenditure.<text:s/>The<text:s/>programme<text:s/>maintained<text:s/>a<text:s/>high<text:s/>burn<text:s/>rate,<text:s/>with<text:s/>near-full<text:s/>budget<text:s/>utilisation<text:s/>by<text:s/>programme<text:s/>close.<text:s/>Additional<text:s/>funding,<text:s/>including<text:s/></text:span><text:span text:style-name="T595_9">Resilience</text:span><text:span text:style-name="T595_10"><text:s/></text:span><text:span text:style-name="T595_11">A</text:span><text:span text:style-name="T595_12">daption<text:s/></text:span><text:span text:style-name="T595_13">F</text:span><text:span text:style-name="T595_14">und</text:span><text:span text:style-name="T595_15"><text:s/>resources,<text:s/>was<text:s/>absorbed<text:s/>and<text:s/>used<text:s/>effectively,<text:s/>while<text:s/>procurement<text:s/>and<text:s/>budget<text:s/>management<text:s/>systems<text:s/>were<text:s/>strengthened<text:s/>to<text:s/>manage<text:s/>inflation<text:s/>and<text:s/></text:span><text:span text:style-name="T595_16">other<text:s/></text:span><text:span text:style-name="T595_17">cost<text:s/>pressures.</text:span></text:p>
      <text:p text:style-name="P596"/>
      <text:p text:style-name="P597"><text:span text:style-name="T597_1">For<text:s/>audit<text:s/>assurance,<text:s/>FCDO<text:s/>relied<text:s/>annually<text:s/>on<text:s/>Mercy<text:s/>Corps<text:s/>Europe<text:s/>and<text:s/>its<text:s/>subsidiary<text:s/>Annual<text:s/>Report<text:s/>and<text:s/>Accounts,<text:s/>which<text:s/>provided<text:s/>true<text:s/>and<text:s/>fair<text:s/>financial<text:s/>statements<text:s/>in<text:s/>accordance<text:s/>with<text:s/>UK<text:s/>Generally<text:s/>Accepted<text:s/>Accounting<text:s/>Practice.</text:span><text:span text:style-name="T597_2"><text:s text:c="2"/></text:span></text:p>
      <text:p text:style-name="P598"/>
      <text:p text:style-name="P599"><text:span text:style-name="T599_1">FCDO<text:s/>oversight.</text:span><text:span text:style-name="T599_2"><text:s/>FCDO<text:s/>played<text:s/>a<text:s/>strong<text:s/>and<text:s/>active<text:s/>role<text:s/>in<text:s/>programme<text:s/></text:span><text:span text:style-name="T599_3">oversight<text:s/>monitoring<text:s/></text:span><text:span text:style-name="T599_4">and<text:s/>performance<text:s/>management.<text:s/>This<text:s/>included<text:s/>regular<text:s/>monitoring<text:s/>visits</text:span><text:span text:style-name="T599_5"><text:s/>primarily<text:s/>to<text:s/>capitals<text:s/>due<text:s/>to<text:s/>security<text:s/>constraints</text:span><text:span text:style-name="T599_6">,<text:s/>monthly<text:s/>meetings<text:s/>and<text:s/>quarterly<text:s/>review<text:s/>of<text:s/>reports,<text:s/>as<text:s/>well<text:s/>as<text:s/>active<text:s/>engagement<text:s/>in<text:s/>programme<text:s/>design,<text:s/>adaptation<text:s/>and<text:s/>strategic<text:s/>decision-making.<text:s/>FCDO<text:s/>also<text:s/>provided<text:s/>technical<text:s/>support<text:s/>on<text:s/>key<text:s/>areas,<text:s/>including<text:s/>GESI,<text:s/>PEA,<text:s/>climate/CCRA<text:s/>and<text:s/>risk<text:s/>management,<text:s/>alongside<text:s/>rigorous<text:s/>review<text:s/>of<text:s/>financial<text:s/>and<text:s/>narrative<text:s/>reports<text:s/>with<text:s/>feedback<text:s/>and<text:s/>recommendations.</text:span></text:p>
      <text:p text:style-name="P600"/>
      <text:p text:style-name="P601"><text:span text:style-name="T601_1">The<text:s/>FCDO<text:s/>team<text:s/>carried<text:s/>out<text:s/>regular<text:s/>asset<text:s/>management<text:s/>spot<text:s/>checks,<text:s/>which<text:s/>found<text:s/>that<text:s/>adequate<text:s/>systems<text:s/>were<text:s/>in<text:s/>place<text:s/>to<text:s/>manage<text:s/>and<text:s/>procure<text:s/>assets,<text:s/>with<text:s/>only<text:s/>minor<text:s/>issues<text:s/>requiring<text:s/>improvement.<text:s/>At<text:s/>programme<text:s/>closure,<text:s/>assets<text:s/>were<text:s/>disposed<text:s/>of</text:span><text:span text:style-name="T601_2">f</text:span><text:span text:style-name="T601_3"><text:s/>in<text:s/>line<text:s/>with<text:s/>FCDO<text:s/>guidelines<text:s/>and<text:s/>with<text:s/>due<text:s/>regard<text:s/>to<text:s/>VfM.<text:s/>Where<text:s/>monitoring<text:s/>constraints<text:s/>arose,<text:s/>particularly<text:s/>due<text:s/>to<text:s/>insecurity,<text:s/>FCDO<text:s/>adapted<text:s/>by<text:s/>strengthening<text:s/>engagement<text:s/>through<text:s/>the<text:s/>embassy<text:s/>network,<text:s/>remote<text:s/>monitoring<text:s/>and<text:s/>stakeholder<text:s/>consultations.</text:span></text:p>
      <text:p text:style-name="P602"/>
      <text:p text:style-name="P603"><text:span text:style-name="T603_1">Monitoring,<text:s/>evaluation<text:s/>and<text:s/>learning</text:span><text:span text:style-name="T603_2"><text:line-break/></text:span><text:span text:style-name="T603_3">Monitoring,<text:s/>evaluation<text:s/>and<text:s/>learning<text:s/>arrangements<text:s/>were<text:s/>strong<text:s/>overall</text:span><text:span text:style-name="T603_4">,<text:s/>even<text:s/>though<text:s/>quite<text:s/>complex<text:s/>and<text:s/>detailed.<text:s/></text:span><text:span text:style-name="T603_5"><text:s/>Independent<text:s/>mid-term<text:s/>and<text:s/>final<text:s/>evaluations<text:s/>provided<text:s/>useful<text:s/>evidence<text:s/>on<text:s/>the<text:s/>relevance,<text:s/>coherence,<text:s/>effectiveness,<text:s/>efficiency<text:s/>and<text:s/>sustainability<text:s/>of<text:s/>the<text:s/>programme</text:span><text:span text:style-name="T603_6">,<text:s/>supported<text:s/>by<text:s/>FCDOs<text:s/>EQUALS<text:s/>quality<text:s/>assurance<text:s/></text:span><text:span text:style-name="T603_7">team<text:s/></text:span><text:span text:style-name="T603_8">.</text:span><text:span text:style-name="T603_9"><text:s/>Findings<text:s/>from<text:s/>these<text:s/>studies,<text:s/>alongside<text:s/>programme<text:s/>achievements<text:s/>and<text:s/>implementation<text:s/>learning,<text:s/>confirmed<text:s/>that<text:s/>the<text:s/>JASS<text:s/>theory<text:s/>of<text:s/>change<text:s/>remained<text:s/>relevant<text:s/>and<text:s/>that<text:s/>durable<text:s/>progress<text:s/>had<text:s/>been<text:s/>made<text:s/>in<text:s/>strengthening<text:s/>communities’<text:s/>capacities<text:s/>to<text:s/>prevent<text:s/>conflict<text:s/>through<text:s/>more<text:s/>inclusive<text:s/>and<text:s/>equitable<text:s/>management<text:s/>of<text:s/>land<text:s/>and<text:s/>natural<text:s/>resources,<text:s/>stronger<text:s/>gender<text:s/>equality<text:s/>and<text:s/>social<text:s/>inclusion,<text:s/>and<text:s/>improved<text:s/>climate<text:s/>resilience<text:s/>and<text:s/>adaptation.</text:span></text:p>
      <text:p text:style-name="P604"/>
      <text:p text:style-name="P605"><text:span text:style-name="T605_1">Integrating<text:s/>resource<text:s/>with<text:s/>monitoring<text:s/>and<text:s/>ongoing<text:s/>analysis<text:s/>of<text:s/>programme<text:s/>delivery<text:s/>and<text:s/>context<text:s/></text:span><text:span text:style-name="T605_2">trends,<text:s/></text:span><text:span text:style-name="T605_3"><text:s/>enabled</text:span><text:span text:style-name="T605_4"><text:s/>JASS<text:s/>to<text:s/>adapt<text:s/>throughout<text:s/>implementation,<text:s/>strengthen<text:s/>operational<text:s/>effectiveness<text:s/>and<text:s/>maintain<text:s/>programme<text:s/>quality<text:s/>in<text:s/>a<text:s/>difficult<text:s/>operating<text:s/>environment.</text:span></text:p>
      <text:p text:style-name="P606"/>
      <text:p text:style-name="P607"><text:span text:style-name="T607_1">Learning<text:s/>and<text:s/>exit<text:s/>planning.</text:span><text:span text:style-name="T607_2"><text:s/></text:span></text:p>
      <text:p text:style-name="P608"><text:span text:style-name="T608_1">In<text:s/>the<text:s/>final<text:s/>year</text:span><text:span text:style-name="T608_2">,<text:s/>it<text:s/>was<text:s/></text:span><text:span text:style-name="T608_3">agree</text:span><text:span text:style-name="T608_4"><text:s/>to<text:s/>have<text:s/>an<text:s/>exit<text:s/>strategy<text:s/>that<text:s/></text:span><text:span text:style-name="T608_5">focused<text:s/>on<text:s/>learning,<text:s/>clarification<text:s/>of<text:s/>why<text:s/>JASS<text:s/>was<text:s/>closing<text:s/>and</text:span><text:span text:style-name="T608_6"><text:s/>a</text:span><text:span text:style-name="T608_7"><text:s/>more<text:s/>formal<text:s/></text:span><text:span text:style-name="T608_8">final<text:s/>e</text:span><text:span text:style-name="T608_9">valuation.<text:s text:c="2"/></text:span><text:span text:style-name="T608_10">A<text:s/>range<text:s/>of<text:s/>learning<text:s/>products<text:s/>and<text:s/>processes<text:s/>supported<text:s/>responsible<text:s/>exit<text:s/>and<text:s/>sustainability.<text:s/>These<text:s/>included<text:s/>the<text:s/>ODI–World<text:s/>Bank<text:s/>case<text:s/>study<text:s/>on<text:s/>JASS,<text:s/>policy<text:s/>briefs,<text:s/>and<text:s/>engagement<text:s/>through<text:s/>the<text:s/>Dakar<text:s/>Forum<text:s/>on<text:s/>Resilience<text:s/>and<text:s/>Stability</text:span><text:span text:style-name="T608_11"><text:s/>in<text:s/>October<text:s/>2025</text:span><text:span text:style-name="T608_12">.<text:s/>Together,<text:s/>these<text:s/>helped<text:s/>shift<text:s/>the<text:s/>focus<text:s/>from<text:s/>direct<text:s/>programme<text:s/>delivery<text:s/>towards<text:s/>engagement<text:s/>with<text:s/>government<text:s/>bodies,<text:s/>community<text:s/>organisations<text:s/>and<text:s/>potential<text:s/>future<text:s/>financing<text:s/>partners.<text:s/></text:span></text:p>
      <text:p text:style-name="P609"/>
      <table:table table:style-name="Table8">
        <table:table-column table:style-name="Column33"/>
        <table:table-column table:style-name="Column34"/>
        <table:table-column table:style-name="Column35"/>
        <table:table-column table:style-name="Column36"/>
        <table:table-row table:style-name="Row55">
          <table:table-cell table:style-name="Cell207">
            <text:p text:style-name="P610"><text:span text:style-name="T610_1">Date<text:s/>of<text:s/>last<text:s/>narrative<text:s/>financial<text:s/>report</text:span></text:p>
          </table:table-cell>
          <table:table-cell table:style-name="Cell208">
            <text:p text:style-name="P611"><text:span text:style-name="T611_1">30<text:s/>April<text:s/>2026</text:span></text:p>
          </table:table-cell>
          <table:table-cell table:style-name="Cell209">
            <text:p text:style-name="P612"><text:span text:style-name="T612_1">Date<text:s/>of<text:s/>last<text:s/>audited<text:s/>annual<text:s/>statement</text:span></text:p>
          </table:table-cell>
          <table:table-cell table:style-name="Cell210">
            <text:p text:style-name="P613"><text:span text:style-name="T613_1">07</text:span><text:span text:style-name="T613_2"><text:s/>Nove</text:span><text:span text:style-name="T613_3">mber<text:s/>2025</text:span></text:p>
          </table:table-cell>
        </table:table-row>
      </table:table>
      <text:p text:style-name="P6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94cm" fo:margin-bottom="0.494cm"/>
      <style:text-properties style:font-name="Times New Roman" fo:font-size="24pt" style:font-size-asian="24pt" style:font-size-complex="24pt" fo:language-asian="en" fo:country-asian="GB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omment_20_Reference" style:display-name="Comment Reference" style:family="tex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 fo:language="en" fo:country="US"/>
    </style:style>
    <style:style style:name="Footnote_20_Text_20_Char" style:display-name="Footnote Text Char" style:family="text" style:parent-style-name="Default_20_Paragraph_20_Fon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LS17" style:family="paragraph" style:parent-style-name="No_20_List"/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Caption" style:family="paragraph" style:parent-style-name="Normal">
      <style:paragraph-properties fo:margin-bottom="0.353cm"/>
      <style:text-properties fo:font-style="italic" style:font-style-asian="italic" style:font-style-complex="italic" fo:color="#1f497d" fo:font-size="9pt" style:font-size-asian="9pt" style:font-size-complex="9pt"/>
    </style:style>
    <style:style style:name="Heading_20_1_20_Char" style:display-name="Heading 1 Char" style:family="text" style:parent-style-name="Default_20_Paragraph_20_Font">
      <style:text-properties fo:font-size="24pt" style:font-size-asian="24pt" style:font-size-complex="24pt" fo:font-weight="bold" style:font-weight-asian="bold" style:font-weight-complex="bold" style:letter-kerning="true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8">
      <text:list-level-style-number style:num-format="1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number style:num-format="1" text:style-name="List1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1">
      <text:list-level-style-number style:num-format="1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fo:font-weight="bold" style:font-weight-asian="bold"/>
    </style: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fo:font-weight="bold" style:font-weight-asian="bold"/>
    </style:style>
    <text:list-style style:name="LS15">
      <text:list-level-style-number style:num-format="a" text:style-name="List1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bold" style:font-weight-asian="bold"/>
    </style: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7Level0" style:family="text">
      <style:text-properties style:font-name="Arial" style:font-name-asian="Times New Roman" style:font-name-complex="Aria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-" text:style-name="List1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a" text:style-name="List1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1Level0" style:family="text">
      <style:text-properties style:font-name="Symbol" fo:font-size="10pt" style:font-size-asian="10pt"/>
    </style:style>
    <style:style style:name="List21Level1" style:family="text">
      <style:text-properties style:font-name="Courier New" fo:font-size="10pt" style:font-size-asian="10pt"/>
    </style:style>
    <style:style style:name="List21Level2" style:family="text">
      <style:text-properties style:font-name="Wingdings" fo:font-size="10pt" style:font-size-asian="10pt"/>
    </style:style>
    <style:style style:name="List21Level3" style:family="text">
      <style:text-properties style:font-name="Wingdings" fo:font-size="10pt" style:font-size-asian="10pt"/>
    </style:style>
    <style:style style:name="List21Level4" style:family="text">
      <style:text-properties style:font-name="Wingdings" fo:font-size="10pt" style:font-size-asian="10pt"/>
    </style:style>
    <style:style style:name="List21Level5" style:family="text">
      <style:text-properties style:font-name="Wingdings" fo:font-size="10pt" style:font-size-asian="10pt"/>
    </style:style>
    <style:style style:name="List21Level6" style:family="text">
      <style:text-properties style:font-name="Wingdings" fo:font-size="10pt" style:font-size-asian="10pt"/>
    </style:style>
    <style:style style:name="List21Level7" style:family="text">
      <style:text-properties style:font-name="Wingdings" fo:font-size="10pt" style:font-size-asian="10pt"/>
    </style:style>
    <style:style style:name="List21Level8" style:family="text">
      <style:text-properties style:font-name="Wingdings" fo:font-size="10pt" style:font-size-asian="10pt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2Level0" style:family="text">
      <style:text-properties style:font-name="Symbol" fo:font-size="10pt" style:font-size-asian="10pt"/>
    </style:style>
    <style:style style:name="List22Level1" style:family="text">
      <style:text-properties style:font-name="Courier New" fo:font-size="10pt" style:font-size-asian="10pt"/>
    </style:style>
    <style:style style:name="List22Level2" style:family="text">
      <style:text-properties style:font-name="Wingdings" fo:font-size="10pt" style:font-size-asian="10pt"/>
    </style:style>
    <style:style style:name="List22Level3" style:family="text">
      <style:text-properties style:font-name="Wingdings" fo:font-size="10pt" style:font-size-asian="10pt"/>
    </style:style>
    <style:style style:name="List22Level4" style:family="text">
      <style:text-properties style:font-name="Wingdings" fo:font-size="10pt" style:font-size-asian="10pt"/>
    </style:style>
    <style:style style:name="List22Level5" style:family="text">
      <style:text-properties style:font-name="Wingdings" fo:font-size="10pt" style:font-size-asian="10pt"/>
    </style:style>
    <style:style style:name="List22Level6" style:family="text">
      <style:text-properties style:font-name="Wingdings" fo:font-size="10pt" style:font-size-asian="10pt"/>
    </style:style>
    <style:style style:name="List22Level7" style:family="text">
      <style:text-properties style:font-name="Wingdings" fo:font-size="10pt" style:font-size-asian="10pt"/>
    </style:style>
    <style:style style:name="List22Level8" style:family="text">
      <style:text-properties style:font-name="Wingdings" fo:font-size="10pt" style:font-size-asian="10pt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7Level0" style:family="text">
      <style:text-properties style:font-name="Symbol" fo:font-size="10pt" style:font-size-asian="10pt"/>
    </style:style>
    <style:style style:name="List27Level1" style:family="text">
      <style:text-properties style:font-name="Courier New" fo:font-size="10pt" style:font-size-asian="10pt"/>
    </style:style>
    <style:style style:name="List27Level2" style:family="text">
      <style:text-properties style:font-name="Wingdings" fo:font-size="10pt" style:font-size-asian="10pt"/>
    </style:style>
    <style:style style:name="List27Level3" style:family="text">
      <style:text-properties style:font-name="Wingdings" fo:font-size="10pt" style:font-size-asian="10pt"/>
    </style:style>
    <style:style style:name="List27Level4" style:family="text">
      <style:text-properties style:font-name="Wingdings" fo:font-size="10pt" style:font-size-asian="10pt"/>
    </style:style>
    <style:style style:name="List27Level5" style:family="text">
      <style:text-properties style:font-name="Wingdings" fo:font-size="10pt" style:font-size-asian="10pt"/>
    </style:style>
    <style:style style:name="List27Level6" style:family="text">
      <style:text-properties style:font-name="Wingdings" fo:font-size="10pt" style:font-size-asian="10pt"/>
    </style:style>
    <style:style style:name="List27Level7" style:family="text">
      <style:text-properties style:font-name="Wingdings" fo:font-size="10pt" style:font-size-asian="10pt"/>
    </style:style>
    <style:style style:name="List27Level8" style:family="text">
      <style:text-properties style:font-name="Wingdings" fo:font-size="10pt" style:font-size-asian="10pt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9Level0" style:family="text">
      <style:text-properties style:font-name="Symbol" fo:font-size="10pt" style:font-size-asian="10pt"/>
    </style:style>
    <style:style style:name="List29Level1" style:family="text">
      <style:text-properties style:font-name="Courier New" fo:font-size="10pt" style:font-size-asian="10pt"/>
    </style:style>
    <style:style style:name="List29Level2" style:family="text">
      <style:text-properties style:font-name="Wingdings" fo:font-size="10pt" style:font-size-asian="10pt"/>
    </style:style>
    <style:style style:name="List29Level3" style:family="text">
      <style:text-properties style:font-name="Wingdings" fo:font-size="10pt" style:font-size-asian="10pt"/>
    </style:style>
    <style:style style:name="List29Level4" style:family="text">
      <style:text-properties style:font-name="Wingdings" fo:font-size="10pt" style:font-size-asian="10pt"/>
    </style:style>
    <style:style style:name="List29Level5" style:family="text">
      <style:text-properties style:font-name="Wingdings" fo:font-size="10pt" style:font-size-asian="10pt"/>
    </style:style>
    <style:style style:name="List29Level6" style:family="text">
      <style:text-properties style:font-name="Wingdings" fo:font-size="10pt" style:font-size-asian="10pt"/>
    </style:style>
    <style:style style:name="List29Level7" style:family="text">
      <style:text-properties style:font-name="Wingdings" fo:font-size="10pt" style:font-size-asian="10pt"/>
    </style:style>
    <style:style style:name="List29Level8" style:family="text">
      <style:text-properties style:font-name="Wingdings" fo:font-size="10pt" style:font-size-asian="10pt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0Level0" style:family="text">
      <style:text-properties style:font-name="Symbol" fo:font-size="10pt" style:font-size-asian="10pt"/>
    </style:style>
    <style:style style:name="List30Level1" style:family="text">
      <style:text-properties style:font-name="Courier New" fo:font-size="10pt" style:font-size-asian="10pt"/>
    </style:style>
    <style:style style:name="List30Level2" style:family="text">
      <style:text-properties style:font-name="Wingdings" fo:font-size="10pt" style:font-size-asian="10pt"/>
    </style:style>
    <style:style style:name="List30Level3" style:family="text">
      <style:text-properties style:font-name="Wingdings" fo:font-size="10pt" style:font-size-asian="10pt"/>
    </style:style>
    <style:style style:name="List30Level4" style:family="text">
      <style:text-properties style:font-name="Wingdings" fo:font-size="10pt" style:font-size-asian="10pt"/>
    </style:style>
    <style:style style:name="List30Level5" style:family="text">
      <style:text-properties style:font-name="Wingdings" fo:font-size="10pt" style:font-size-asian="10pt"/>
    </style:style>
    <style:style style:name="List30Level6" style:family="text">
      <style:text-properties style:font-name="Wingdings" fo:font-size="10pt" style:font-size-asian="10pt"/>
    </style:style>
    <style:style style:name="List30Level7" style:family="text">
      <style:text-properties style:font-name="Wingdings" fo:font-size="10pt" style:font-size-asian="10pt"/>
    </style:style>
    <style:style style:name="List30Level8" style:family="text">
      <style:text-properties style:font-name="Wingdings" fo:font-size="10pt" style:font-size-asian="10pt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1Level0" style:family="text">
      <style:text-properties style:font-name="Arial" style:font-name-asian="Times New Roman" style:font-name-complex="Aria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-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Arial" style:font-name-asian="Times New Roman" style:font-name-complex="Aria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-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Arial" style:font-name-asian="Times New Roman" style:font-name-complex="Aria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-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4">
      <text:list-level-style-number style:num-format="a" text:style-name="List34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Courier New" fo:font-size="10pt" style:font-size-asian="10pt"/>
    </style:style>
    <style:style style:name="List35Level2" style:family="text">
      <style:text-properties style:font-name="Wingdings" fo:font-size="10pt" style:font-size-asian="10pt"/>
    </style:style>
    <style:style style:name="List35Level3" style:family="text">
      <style:text-properties style:font-name="Wingdings" fo:font-size="10pt" style:font-size-asian="10pt"/>
    </style:style>
    <style:style style:name="List35Level4" style:family="text">
      <style:text-properties style:font-name="Wingdings" fo:font-size="10pt" style:font-size-asian="10pt"/>
    </style:style>
    <style:style style:name="List35Level5" style:family="text">
      <style:text-properties style:font-name="Wingdings" fo:font-size="10pt" style:font-size-asian="10pt"/>
    </style:style>
    <style:style style:name="List35Level6" style:family="text">
      <style:text-properties style:font-name="Wingdings" fo:font-size="10pt" style:font-size-asian="10pt"/>
    </style:style>
    <style:style style:name="List35Level7" style:family="text">
      <style:text-properties style:font-name="Wingdings" fo:font-size="10pt" style:font-size-asian="10pt"/>
    </style:style>
    <style:style style:name="List35Level8" style:family="text">
      <style:text-properties style:font-name="Wingdings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Courier New" fo:font-size="10pt" style:font-size-asian="10pt"/>
    </style:style>
    <style:style style:name="List37Level2" style:family="text">
      <style:text-properties style:font-name="Wingdings" fo:font-size="10pt" style:font-size-asian="10pt"/>
    </style:style>
    <style:style style:name="List37Level3" style:family="text">
      <style:text-properties style:font-name="Wingdings" fo:font-size="10pt" style:font-size-asian="10pt"/>
    </style:style>
    <style:style style:name="List37Level4" style:family="text">
      <style:text-properties style:font-name="Wingdings" fo:font-size="10pt" style:font-size-asian="10pt"/>
    </style:style>
    <style:style style:name="List37Level5" style:family="text">
      <style:text-properties style:font-name="Wingdings" fo:font-size="10pt" style:font-size-asian="10pt"/>
    </style:style>
    <style:style style:name="List37Level6" style:family="text">
      <style:text-properties style:font-name="Wingdings" fo:font-size="10pt" style:font-size-asian="10pt"/>
    </style:style>
    <style:style style:name="List37Level7" style:family="text">
      <style:text-properties style:font-name="Wingdings" fo:font-size="10pt" style:font-size-asian="10pt"/>
    </style:style>
    <style:style style:name="List37Level8" style:family="text">
      <style:text-properties style:font-name="Wingdings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num-format="i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9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right"/>
    </style:style>
    <style:style style:name="T3_1" style:family="text"/>
    <style:style style:name="P4" style:family="paragraph" style:parent-style-name="Footer">
      <style:paragraph-properties fo:text-align="center"/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page-number text:select-page="current"/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JASS Project Completion Review 2026</dc:title>
    <meta:initial-creator>FCDO</meta:initial-creator>
    <meta:creation-date>2026-07-08T11:44:00</meta:creation-date>
    <dc:creator>Babacar Diouf</dc:creator>
    <dc:date>2026-07-08T12:08:49</dc:date>
    <meta:print-date>2026-07-06T10:36:00</meta:print-date>
    <meta:template xlink:href="Annual Review" xlink:type="simple"/>
    <meta:editing-cycles>3</meta:editing-cycles>
    <meta:document-statistic meta:page-count="0" meta:paragraph-count="0" meta:row-count="0" meta:word-count="0" meta:character-count="0" meta:non-whitespace-character-count="0"/>
    <meta:user-defined meta:name="Business Document Type">Project completion review</meta:user-defined>
    <meta:user-defined meta:name="ContentTypeId">0x010100A9E804AD2130B047BEB1B1355903FA590800783DD4B2F4D7C642A421FC95A8DE0684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