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Segoe UI" svg:font-family="Segoe UI" style:font-pitch="variable" style:font-family-generic="swiss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Grandview" svg:font-family="Grandview" style:font-pitch="variable" style:font-family-generic="swiss"/>
    <style:font-face style:name="Aptos" svg:font-family="Aptos" style:font-pitch="variable" style:font-family-generic="swiss"/>
    <style:font-face style:name="Yu Gothic" svg:font-family="Yu Gothic" style:font-pitch="variable" style:font-family-generic="swiss"/>
    <style:font-face style:name="游明朝" svg:font-family="游明朝"/>
  </office:font-face-decls>
  <office:automatic-styles>
    <style:style style:name="S1" style:family="section">
      <style:section-properties text:dont-balance-text-columns="false">
        <style:columns fo:column-count="0" fo:column-gap="1.249cm"/>
      </style:section-properties>
    </style:style>
    <style:style style:name="P1" style:family="paragraph" style:parent-style-name="Heading_20_2" style:master-page-name="Standard">
      <style:paragraph-properties fo:text-align="center"/>
    </style:style>
    <style:style style:name="T1_1" style:family="text">
      <style:text-properties fo:font-style="normal" style:font-style-asian="normal"/>
    </style:style>
    <style:style style:name="P2" style:family="paragraph" style:parent-style-name="Normal">
      <style:text-properties fo:font-size="11pt" style:font-size-asian="11pt" style:font-size-complex="11pt" fo:font-weight="bold" style:font-weight-asian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5.242cm"/>
    </style:style>
    <style:style style:name="Column2" style:family="table-column">
      <style:table-column-properties style:column-width="5.251cm"/>
    </style:style>
    <style:style style:name="Column3" style:family="table-column">
      <style:table-column-properties style:column-width="5.41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Arial" fo:font-size="11pt" style:font-name-asian="Times New Roman" style:font-size-asian="11pt" style:font-name-complex="Times New Roman" style:font-size-complex="12pt" fo:language="en" fo:language-asian="en" fo:language-complex="ar" fo:country="GB" fo:country-asian="GB" fo:country-complex="SA" fo:font-weight="bold" style:font-weight-asian="bold"/>
    </style:style>
    <style:style style:name="T3_2" style:family="text">
      <style:text-properties style:font-name="Arial" fo:font-size="11pt" style:font-name-asian="Times New Roman" style:font-size-asian="11pt" style:font-name-complex="Times New Roman" style:font-size-complex="12pt" fo:language="en" fo:language-asian="en" fo:language-complex="ar" fo:country="GB" fo:country-asian="GB" fo:country-complex="SA" style:font-weight-complex="bold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style:font-name="Arial" fo:font-size="11pt" style:font-name-asian="Times New Roman" style:font-size-asian="11pt" style:font-name-complex="Times New Roman" style:font-size-complex="12pt" fo:language="en" fo:language-asian="en" fo:language-complex="ar" fo:country="GB" fo:country-asian="GB" fo:country-complex="SA" fo:font-weight="bold" style:font-weight-asian="bold"/>
    </style:style>
    <style:style style:name="T4_2" style:family="text">
      <style:text-properties style:font-name="Arial" fo:font-size="11pt" style:font-name-asian="Times New Roman" style:font-size-asian="11pt" style:font-name-complex="Times New Roman" style:font-size-complex="12pt" fo:language="en" fo:language-asian="en" fo:language-complex="ar" fo:country="GB" fo:country-asian="GB" fo:country-complex="SA" style:font-weight-complex="bold"/>
    </style:style>
    <style:style style:name="T4_3" style:family="text">
      <style:text-properties style:font-name="Arial" fo:font-size="11pt" style:font-name-asian="Times New Roman" style:font-size-asian="11pt" style:font-name-complex="Times New Roman" style:font-size-complex="12pt" fo:language="en" fo:language-asian="en" fo:language-complex="ar" fo:country="GB" fo:country-asian="GB" fo:country-complex="SA" style:font-weight-complex="bold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1pt" style:font-name-asian="Times New Roman" style:font-size-asian="11pt" style:font-name-complex="Times New Roman" style:font-size-complex="12pt" fo:language="en" fo:language-asian="en" fo:language-complex="ar" fo:country="GB" fo:country-asian="GB" fo:country-complex="SA" fo:font-weight="bold" style:font-weight-asian="bold"/>
    </style:style>
    <style:style style:name="T5_2" style:family="text">
      <style:text-properties style:font-name="Arial" fo:font-size="11pt" style:font-name-asian="Times New Roman" style:font-size-asian="11pt" style:font-name-complex="Times New Roman" style:font-size-complex="12pt" fo:language="en" fo:language-asian="en" fo:language-complex="ar" fo:country="GB" fo:country-asian="GB" fo:country-complex="SA" style:font-weight-complex="bold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6" style:family="paragraph" style:parent-style-name="Normal">
      <style:paragraph-properties fo:line-height="100%" fo:margin-bottom="0cm"/>
    </style:style>
    <style:style style:name="T6_1" style:family="text">
      <style:text-properties style:font-name="Arial" fo:font-size="11pt" style:font-name-asian="Times New Roman" style:font-size-asian="11pt" style:font-name-complex="Times New Roman" style:font-size-complex="12pt" fo:language="fr" fo:language-asian="en" fo:language-complex="ar" fo:country="FR" fo:country-asian="GB" fo:country-complex="SA" fo:font-weight="bold" style:font-weight-asian="bold"/>
    </style:style>
    <style:style style:name="T6_2" style:family="text">
      <style:text-properties style:font-name="Arial" fo:font-size="11pt" style:font-name-asian="Times New Roman" style:font-size-asian="11pt" style:font-name-complex="Times New Roman" style:font-size-complex="12pt" fo:language="fr" fo:language-asian="en" fo:language-complex="ar" fo:country="FR" fo:country-asian="GB" fo:country-complex="SA" fo:font-weight="bold" style:font-weight-asian="bold"/>
    </style:style>
    <style:style style:name="T6_3" style:family="text">
      <style:text-properties style:font-name="Arial" fo:font-size="11pt" style:font-name-asian="Times New Roman" style:font-size-asian="11pt" style:font-name-complex="Times New Roman" style:font-size-complex="12pt" fo:language="fr" fo:language-asian="en" fo:language-complex="ar" fo:country="FR" fo:country-asian="GB" fo:country-complex="SA" fo:font-weight="bold" style:font-weight-asian="bold"/>
    </style:style>
    <style:style style:name="T6_4" style:family="text">
      <style:text-properties style:font-name="Arial" fo:font-size="11pt" style:font-name-asian="Times New Roman" style:font-size-asian="11pt" style:font-name-complex="Arial" style:font-size-complex="12pt" fo:language="fr" fo:language-asian="en" fo:language-complex="ar" fo:country="FR" fo:country-asian="GB" fo:country-complex="SA"/>
    </style:style>
    <style:style style:name="P7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Times New Roman" style:font-size-complex="12pt" fo:language="fr" fo:language-asian="en" fo:language-complex="ar" fo:country="FR" fo:country-asian="GB" fo:country-complex="SA" fo:font-weight="bold" style:font-weight-asian="bold" style:font-weight-complex="bold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8" style:family="paragraph" style:parent-style-name="Normal">
      <style:paragraph-properties fo:line-height="100%" fo:margin-bottom="0cm"/>
    </style:style>
    <style:style style:name="T8_1" style:family="text">
      <style:text-properties style:font-name="Arial" fo:font-size="11pt" style:font-name-asian="Times New Roman" style:font-size-asian="11pt" style:font-name-complex="Times New Roman" style:font-size-complex="12pt" fo:language="en" fo:language-asian="en" fo:language-complex="ar" fo:country="GB" fo:country-asian="GB" fo:country-complex="SA" fo:font-weight="bold" style:font-weight-asian="bold"/>
    </style:style>
    <style:style style:name="T8_2" style:family="text">
      <style:text-properties style:font-name="Arial" fo:font-size="11pt" style:font-name-asian="Times New Roman" style:font-size-asian="11pt" style:font-name-complex="Times New Roman" style:font-size-complex="12pt" fo:language="en" fo:language-asian="en" fo:language-complex="ar" fo:country="GB" fo:country-asian="GB" fo:country-complex="SA"/>
    </style:style>
    <style:style style:name="T8_3" style:family="text">
      <style:text-properties style:font-name="Arial" fo:font-size="11pt" style:font-name-asian="Times New Roman" style:font-size-asian="11pt" style:font-name-complex="Times New Roman" style:font-size-complex="12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9" style:family="paragraph" style:parent-style-name="Normal">
      <style:paragraph-properties fo:line-height="100%" fo:margin-bottom="0cm"/>
    </style:style>
    <style:style style:name="T9_1" style:family="text">
      <style:text-properties style:font-name="Arial" fo:font-size="11pt" style:font-name-asian="Times New Roman" style:font-size-asian="11pt" style:font-name-complex="Times New Roman" style:font-size-complex="12pt" fo:language="en" fo:language-asian="en" fo:language-complex="ar" fo:country="GB" fo:country-asian="GB" fo:country-complex="SA" fo:font-weight="bold" style:font-weight-asian="bold"/>
    </style:style>
    <style:style style:name="T9_2" style:family="text">
      <style:text-properties style:font-name="Arial" fo:font-size="11pt" style:font-name-asian="Times New Roman" style:font-size-asian="11pt" style:font-name-complex="Times New Roman" style:font-size-complex="12pt" fo:language="en" fo:language-asian="en" fo:language-complex="ar" fo:country="GB" fo:country-asian="GB" fo:country-complex="SA"/>
    </style:style>
    <style:style style:name="T9_3" style:family="text">
      <style:text-properties style:font-name="Arial" fo:font-size="11pt" style:font-name-asian="Times New Roman" style:font-size-asian="11pt" style:font-name-complex="Times New Roman" style:font-size-complex="12pt" fo:language="en" fo:language-asian="en" fo:language-complex="ar" fo:country="GB" fo:country-asian="GB" fo:country-complex="SA"/>
    </style:style>
    <style:style style:name="P10" style:family="paragraph" style:parent-style-name="Normal">
      <style:text-properties fo:font-size="11pt" style:font-size-asian="11pt" style:font-size-complex="11pt" fo:font-weight="bold" style:font-weight-asian="bold"/>
    </style:style>
    <style:style style:name="P11" style:family="paragraph" style:parent-style-name="Normal"/>
    <style:style style:name="T11_1" style:family="text">
      <style:text-properties fo:font-size="11pt" style:font-size-asian="11pt" style:font-size-complex="11pt" fo:font-weight="bold" style:font-weight-asian="bold"/>
    </style:style>
    <style:style style:name="Table2" style:family="table">
      <style:table-properties table:align="left" style:width="15.903cm" fo:margin-left="0cm"/>
    </style:style>
    <style:style style:name="Column4" style:family="table-column">
      <style:table-column-properties style:column-width="3.72cm"/>
    </style:style>
    <style:style style:name="Column5" style:family="table-column">
      <style:table-column-properties style:column-width="2.244cm"/>
    </style:style>
    <style:style style:name="Column6" style:family="table-column">
      <style:table-column-properties style:column-width="2.166cm"/>
    </style:style>
    <style:style style:name="Column7" style:family="table-column">
      <style:table-column-properties style:column-width="2.021cm"/>
    </style:style>
    <style:style style:name="Column8" style:family="table-column">
      <style:table-column-properties style:column-width="0.97cm"/>
    </style:style>
    <style:style style:name="Column9" style:family="table-column">
      <style:table-column-properties style:column-width="1.194cm"/>
    </style:style>
    <style:style style:name="Column10" style:family="table-column">
      <style:table-column-properties style:column-width="1.196cm"/>
    </style:style>
    <style:style style:name="Column11" style:family="table-column">
      <style:table-column-properties style:column-width="1.196cm"/>
    </style:style>
    <style:style style:name="Column12" style:family="table-column">
      <style:table-column-properties style:column-width="1.196cm"/>
    </style:style>
    <style:style style:name="Row4" style:family="table-row"/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100%" fo:margin-bottom="0cm"/>
    </style:style>
    <style:style style:name="T1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100%" fo:margin-bottom="0cm"/>
    </style:style>
    <style:style style:name="T1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00%" fo:margin-bottom="0cm"/>
    </style:style>
    <style:style style:name="T1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00%" fo:margin-bottom="0cm"/>
    </style:style>
    <style:style style:name="T1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5" style:family="table-row"/>
    <style:style style:name="Cell1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00%" fo:margin-bottom="0cm"/>
    </style:style>
    <style:style style:name="T2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 fo:line-height="100%" fo:margin-bottom="0cm"/>
    </style:style>
    <style:style style:name="T2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fo:line-height="100%" fo:margin-bottom="0cm"/>
    </style:style>
    <style:style style:name="T2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 fo:line-height="100%" fo:margin-bottom="0cm"/>
    </style:style>
    <style:style style:name="T2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545cm"/>
    </style:style>
    <style:style style:name="Cell2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00%" fo:margin-bottom="0cm"/>
    </style:style>
    <style:style style:name="T3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00%" fo:margin-bottom="0cm"/>
    </style:style>
    <style:style style:name="T3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00%" fo:margin-bottom="0cm"/>
    </style:style>
    <style:style style:name="T3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00%" fo:margin-bottom="0cm"/>
    </style:style>
    <style:style style:name="T3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39" style:family="paragraph" style:parent-style-name="Normal">
      <style:text-properties fo:font-size="11pt" style:font-size-asian="11pt" style:font-size-complex="11pt" fo:font-weight="bold" style:font-weight-asian="bold"/>
    </style:style>
    <style:style style:name="Table3" style:family="table">
      <style:table-properties table:align="left" style:width="15.912cm" fo:margin-left="-0.009cm"/>
    </style:style>
    <style:style style:name="Column13" style:family="table-column">
      <style:table-column-properties style:column-width="7.001cm"/>
    </style:style>
    <style:style style:name="Column14" style:family="table-column">
      <style:table-column-properties style:column-width="8.911cm"/>
    </style:style>
    <style:style style:name="Row7" style:family="table-row">
      <style:table-row-properties style:min-row-height="0.626cm"/>
    </style:style>
    <style:style style:name="Cell34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100%" fo:margin-bottom="0cm"/>
    </style:style>
    <style:style style:name="T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100%" fo:margin-bottom="0cm"/>
    </style:style>
    <style:style style:name="T41_1" style:family="text"/>
    <style:style style:name="T41_2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41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8" style:family="table-row">
      <style:table-row-properties style:min-row-height="0.711cm"/>
    </style:style>
    <style:style style:name="Cell3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100%" fo:margin-bottom="0cm"/>
    </style:style>
    <style:style style:name="T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100%" fo:margin-bottom="0cm"/>
    </style:style>
    <style:style style:name="T43_1" style:family="text"/>
    <style:style style:name="T43_2" style:family="text" style:parent-style-name="Internet_20_link">
      <style:text-properties fo:color="#467886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P4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45" style:family="paragraph" style:parent-style-name="Normal">
      <style:text-properties fo:font-size="11pt" style:font-size-asian="11pt" style:font-size-complex="11pt" fo:font-weight="bold" style:font-weight-asian="bold"/>
    </style:style>
    <style:style style:name="P46" style:family="paragraph" style:parent-style-name="Normal">
      <style:paragraph-properties fo:keep-with-next="always"/>
    </style:style>
    <style:style style:name="T46_1" style:family="text">
      <style:text-properties fo:font-size="11pt" style:font-size-asian="11pt" style:font-size-complex="11pt" fo:font-weight="bold" style:font-weight-asian="bold" style:font-weight-complex="bold"/>
    </style:style>
    <style:style style:name="P47" style:family="paragraph" style:parent-style-name="Normal">
      <style:paragraph-properties fo:keep-with-next="always"/>
      <style:text-properties fo:font-size="10pt" style:font-size-asian="10pt" style:font-size-complex="10pt"/>
    </style:style>
    <style:style style:name="P48" style:family="paragraph" style:parent-style-name="Normal">
      <style:paragraph-properties fo:keep-with-next="always"/>
    </style:style>
    <style:style style:name="T48_1" style:family="text">
      <style:text-properties fo:font-size="10pt" style:font-size-asian="10pt" style:font-size-complex="10pt"/>
    </style:style>
    <style:style style:name="T48_2" style:family="text">
      <style:text-properties fo:font-size="10pt" style:font-size-asian="10pt" style:font-size-complex="10pt" style:text-underline-style="solid" style:text-underline-color="font-color"/>
    </style:style>
    <style:style style:name="T48_3" style:family="text">
      <style:text-properties fo:font-size="10pt" style:font-size-asian="10pt" style:font-size-complex="10pt"/>
    </style:style>
    <style:style style:name="P49" style:family="paragraph" style:parent-style-name="Normal">
      <style:paragraph-properties fo:keep-with-next="always"/>
      <style:text-properties fo:color="#44546a" fo:font-size="10pt" style:font-size-asian="10pt" style:font-name-complex="Arial" style:font-size-complex="10pt"/>
    </style:style>
    <style:style style:name="Table4" style:family="table">
      <style:table-properties table:align="left" style:width="10.926cm" fo:margin-left="1.568cm"/>
    </style:style>
    <style:style style:name="Column15" style:family="table-column">
      <style:table-column-properties style:column-width="7.781cm"/>
    </style:style>
    <style:style style:name="Column16" style:family="table-column">
      <style:table-column-properties style:column-width="3.145cm"/>
    </style:style>
    <style:style style:name="Row9" style:family="table-row">
      <style:table-row-properties style:min-row-height="0.476cm"/>
    </style:style>
    <style:style style:name="Cell38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 fo:line-height="100%" fo:margin-bottom="0cm"/>
    </style:style>
    <style:style style:name="T5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9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 fo:line-height="100%" fo:margin-bottom="0cm"/>
    </style:style>
    <style:style style:name="T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0" style:family="table-row">
      <style:table-row-properties style:min-row-height="0.476cm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line-height="100%" fo:margin-bottom="0cm"/>
    </style:style>
    <style:style style:name="T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 fo:line-height="100%" fo:margin-bottom="0cm"/>
    </style:style>
    <style:style style:name="T5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1" style:family="table-row">
      <style:table-row-properties style:min-row-height="0.476cm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line-height="100%" fo:margin-bottom="0cm"/>
    </style:style>
    <style:style style:name="T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 fo:line-height="100%" fo:margin-bottom="0cm"/>
    </style:style>
    <style:style style:name="T5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2" style:family="table-row">
      <style:table-row-properties style:min-row-height="0.476cm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line-height="100%" fo:margin-bottom="0cm"/>
    </style:style>
    <style:style style:name="T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 fo:line-height="100%" fo:margin-bottom="0cm"/>
    </style:style>
    <style:style style:name="T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3" style:family="table-row">
      <style:table-row-properties style:min-row-height="0.476cm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line-height="100%" fo:margin-bottom="0cm"/>
    </style:style>
    <style:style style:name="T5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 fo:line-height="100%" fo:margin-bottom="0cm"/>
    </style:style>
    <style:style style:name="T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4" style:family="table-row">
      <style:table-row-properties style:min-row-height="0.476cm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line-height="100%" fo:margin-bottom="0cm"/>
    </style:style>
    <style:style style:name="T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 fo:line-height="100%" fo:margin-bottom="0cm"/>
    </style:style>
    <style:style style:name="T6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62" style:family="paragraph" style:parent-style-name="Normal">
      <style:text-properties fo:font-size="14pt" style:font-size-asian="14pt" fo:font-weight="bold" style:font-weight-asian="bold"/>
    </style:style>
    <style:style style:name="P63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63_1" style:family="text">
      <style:text-properties fo:font-style="normal" style:font-style-asian="normal"/>
    </style:style>
    <style:style style:name="T63_2" style:family="text">
      <style:text-properties fo:font-style="normal" style:font-style-asian="normal" style:font-style-complex="italic" style:font-weight-complex="bold"/>
    </style:style>
    <style:style style:name="P64" style:family="paragraph" style:parent-style-name="Normal">
      <style:text-properties fo:font-size="14pt" style:font-size-asian="14pt" fo:font-weight="bold" style:font-weight-asian="bold"/>
    </style:style>
    <style:style style:name="P65" style:family="paragraph" style:parent-style-name="Normal"/>
    <style:style style:name="T65_1" style:family="text">
      <style:text-properties fo:font-size="11pt" style:font-size-asian="11pt" style:font-size-complex="11pt" fo:font-weight="bold" style:font-weight-asian="bold"/>
    </style:style>
    <style:style style:name="P66" style:family="paragraph" style:parent-style-name="paragraph">
      <style:paragraph-properties fo:text-align="justify" fo:margin-top="0.212cm"/>
    </style:style>
    <style:style style:name="T66_1" style:family="text" style:parent-style-name="normaltextrun">
      <style:text-properties style:font-name="Arial" fo:font-size="11pt" style:font-size-asian="11pt" style:font-name-complex="Arial" style:font-size-complex="11pt"/>
    </style:style>
    <style:style style:name="T66_2" style:family="text" style:parent-style-name="eop">
      <style:text-properties style:font-name="Arial" fo:font-size="11pt" style:font-size-asian="11pt" style:font-name-complex="Arial" style:font-size-complex="11pt"/>
    </style:style>
    <style:style style:name="P67" style:family="paragraph" style:parent-style-name="paragraph">
      <style:paragraph-properties fo:text-align="justify" fo:margin-top="0.212cm"/>
    </style:style>
    <style:style style:name="T67_1" style:family="text" style:parent-style-name="eop">
      <style:text-properties style:font-name="Arial" fo:font-size="11pt" style:font-size-asian="11pt" style:font-name-complex="Arial" style:font-size-complex="11pt"/>
    </style:style>
    <style:style style:name="T67_2" style:family="text" style:parent-style-name="normaltextrun">
      <style:text-properties style:font-name="Arial" fo:font-size="11pt" style:font-size-asian="11pt" style:font-name-complex="Arial" style:font-size-complex="11pt"/>
    </style:style>
    <style:style style:name="T67_3" style:family="text" style:parent-style-name="normaltextrun">
      <style:text-properties style:font-name="Arial" fo:font-size="11pt" style:font-size-asian="11pt" style:font-name-complex="Arial" style:font-size-complex="11pt"/>
    </style:style>
    <style:style style:name="T67_4" style:family="text" style:parent-style-name="normaltextrun">
      <style:text-properties style:font-name="Arial" fo:font-size="11pt" style:font-size-asian="11pt" style:font-name-complex="Arial" style:font-size-complex="11pt"/>
    </style:style>
    <style:style style:name="T67_5" style:family="text" style:parent-style-name="normaltextrun">
      <style:text-properties style:font-name="Arial" fo:font-size="11pt" style:font-size-asian="11pt" style:font-name-complex="Arial" style:font-size-complex="11pt"/>
    </style:style>
    <style:style style:name="T67_6" style:family="text" style:parent-style-name="normaltextrun">
      <style:text-properties style:font-name="Arial" fo:font-size="11pt" style:font-size-asian="11pt" style:font-name-complex="Arial" style:font-size-complex="11pt"/>
    </style:style>
    <style:style style:name="T67_7" style:family="text" style:parent-style-name="eop">
      <style:text-properties style:font-name="Arial" fo:font-size="11pt" style:font-size-asian="11pt" style:font-name-complex="Arial" style:font-size-complex="11pt"/>
    </style:style>
    <style:style style:name="T67_8" style:family="text" style:parent-style-name="normaltextrun">
      <style:text-properties style:font-name="Arial" fo:font-size="11pt" style:font-size-asian="11pt" style:font-name-complex="Arial" style:font-size-complex="11pt"/>
    </style:style>
    <style:style style:name="T67_9" style:family="text" style:parent-style-name="normaltextrun">
      <style:text-properties style:font-name="Arial" fo:font-size="11pt" style:font-size-asian="11pt" style:font-name-complex="Arial" style:font-size-complex="11pt"/>
    </style:style>
    <style:style style:name="T67_10" style:family="text" style:parent-style-name="normaltextrun">
      <style:text-properties style:font-name="Arial" fo:font-size="11pt" style:font-size-asian="11pt" style:font-name-complex="Arial" style:font-size-complex="11pt"/>
    </style:style>
    <style:style style:name="T67_11" style:family="text" style:parent-style-name="normaltextrun">
      <style:text-properties style:font-name="Arial" fo:font-size="11pt" style:font-size-asian="11pt" style:font-name-complex="Arial" style:font-size-complex="11pt"/>
    </style:style>
    <style:style style:name="T67_12" style:family="text" style:parent-style-name="normaltextrun">
      <style:text-properties style:font-name="Arial" fo:font-size="11pt" style:font-size-asian="11pt" style:font-name-complex="Arial" style:font-size-complex="11pt"/>
    </style:style>
    <style:style style:name="T67_13" style:family="text" style:parent-style-name="normaltextrun">
      <style:text-properties style:font-name="Arial" fo:font-size="11pt" style:font-size-asian="11pt" style:font-name-complex="Arial" style:font-size-complex="11pt"/>
    </style:style>
    <style:style style:name="T67_14" style:family="text" style:parent-style-name="normaltextrun">
      <style:text-properties style:font-name="Arial" fo:font-size="11pt" style:font-size-asian="11pt" style:font-name-complex="Arial" style:font-size-complex="11pt"/>
    </style:style>
    <style:style style:name="T67_15" style:family="text" style:parent-style-name="eop">
      <style:text-properties style:font-name="Arial" fo:font-size="11pt" style:font-size-asian="11pt" style:font-name-complex="Arial" style:font-size-complex="11pt"/>
    </style:style>
    <style:style style:name="P68" style:family="paragraph" style:parent-style-name="paragraph">
      <style:paragraph-properties fo:text-align="justify" fo:margin-top="0.212cm"/>
    </style:style>
    <style:style style:name="T68_1" style:family="text" style:parent-style-name="normaltextrun">
      <style:text-properties style:font-name="Arial" fo:font-size="11pt" style:font-size-asian="11pt" style:font-name-complex="Arial" style:font-size-complex="11pt"/>
    </style:style>
    <style:style style:name="T68_2" style:family="text" style:parent-style-name="normaltextrun">
      <style:text-properties style:font-name="Arial" fo:font-size="11pt" style:font-size-asian="11pt" style:font-name-complex="Arial" style:font-size-complex="11pt"/>
    </style:style>
    <style:style style:name="T68_3" style:family="text" style:parent-style-name="eop">
      <style:text-properties style:font-name="Arial" fo:font-size="11pt" style:font-size-asian="11pt" style:font-name-complex="Arial" style:font-size-complex="11pt"/>
    </style:style>
    <style:style style:name="P69" style:family="paragraph" style:parent-style-name="paragraph">
      <style:paragraph-properties fo:text-align="justify" fo:margin-top="0.212cm"/>
      <style:text-properties style:font-name="Arial" fo:font-size="11pt" style:font-size-asian="11pt" style:font-name-complex="Arial" style:font-size-complex="11pt"/>
    </style:style>
    <style:style style:name="T69_1" style:family="text" style:parent-style-name="normaltextrun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69_2" style:family="text" style:parent-style-name="normaltextrun">
      <style:text-properties style:font-name="Arial" fo:font-size="11pt" style:font-size-asian="11pt" style:font-name-complex="Arial" style:font-size-complex="11pt"/>
    </style:style>
    <style:style style:name="T69_3" style:family="text" style:parent-style-name="normaltextrun">
      <style:text-properties style:font-name="Arial" fo:font-size="11pt" style:font-size-asian="11pt" style:font-name-complex="Arial" style:font-size-complex="11pt"/>
    </style:style>
    <style:style style:name="T69_4" style:family="text" style:parent-style-name="normaltextrun">
      <style:text-properties style:font-name="Arial" fo:font-size="11pt" style:font-size-asian="11pt" style:font-name-complex="Arial" style:font-size-complex="11pt"/>
    </style:style>
    <style:style style:name="T69_5" style:family="text" style:parent-style-name="normaltextrun">
      <style:text-properties style:font-name="Arial" fo:font-size="11pt" style:font-size-asian="11pt" style:font-name-complex="Arial" style:font-size-complex="11pt"/>
    </style:style>
    <style:style style:name="T69_6" style:family="text" style:parent-style-name="normaltextrun">
      <style:text-properties style:font-name="Arial" fo:font-size="11pt" style:font-size-asian="11pt" style:font-name-complex="Arial" style:font-size-complex="11pt"/>
    </style:style>
    <style:style style:name="T69_7" style:family="text" style:parent-style-name="normaltextrun">
      <style:text-properties style:font-name="Arial" fo:font-size="11pt" style:font-size-asian="11pt" style:font-name-complex="Arial" style:font-size-complex="11pt"/>
    </style:style>
    <style:style style:name="T69_8" style:family="text" style:parent-style-name="normaltextrun">
      <style:text-properties style:font-name="Arial" fo:font-size="11pt" style:font-size-asian="11pt" style:font-name-complex="Arial" style:font-size-complex="11pt"/>
    </style:style>
    <style:style style:name="T69_9" style:family="text" style:parent-style-name="normaltextrun">
      <style:text-properties style:font-name="Arial" fo:font-size="11pt" style:font-size-asian="11pt" style:font-name-complex="Arial" style:font-size-complex="11pt"/>
    </style:style>
    <style:style style:name="T69_10" style:family="text">
      <style:text-properties style:font-name="Arial" fo:font-size="11pt" style:font-size-asian="11pt" style:font-name-complex="Arial" style:font-size-complex="11pt"/>
    </style:style>
    <style:style style:name="T69_11" style:family="text" style:parent-style-name="normaltextrun">
      <style:text-properties style:font-name="Arial" fo:font-size="11pt" style:font-size-asian="11pt" style:font-name-complex="Arial" style:font-size-complex="11pt"/>
    </style:style>
    <style:style style:name="T69_12" style:family="text" style:parent-style-name="normaltextrun">
      <style:text-properties style:font-name="Arial" fo:font-size="11pt" style:font-size-asian="11pt" style:font-name-complex="Arial" style:font-size-complex="11pt"/>
    </style:style>
    <style:style style:name="T69_13" style:family="text" style:parent-style-name="normaltextrun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69_14" style:family="text" style:parent-style-name="normaltextrun">
      <style:text-properties style:font-name="Arial" fo:font-size="11pt" style:font-size-asian="11pt" style:font-name-complex="Arial" style:font-size-complex="11pt"/>
    </style:style>
    <style:style style:name="T69_15" style:family="text" style:parent-style-name="normaltextrun">
      <style:text-properties style:font-name="Arial" fo:font-size="11pt" style:font-size-asian="11pt" style:font-name-complex="Arial" style:font-size-complex="11pt"/>
    </style:style>
    <style:style style:name="T69_16" style:family="text" style:parent-style-name="normaltextrun">
      <style:text-properties style:font-name="Arial" fo:font-size="11pt" style:font-size-asian="11pt" style:font-name-complex="Arial" style:font-size-complex="11pt"/>
    </style:style>
    <style:style style:name="T69_17" style:family="text" style:parent-style-name="normaltextrun">
      <style:text-properties style:font-name="Arial" fo:font-size="11pt" style:font-size-asian="11pt" style:font-name-complex="Arial" style:font-size-complex="11pt"/>
    </style:style>
    <style:style style:name="T69_18" style:family="text" style:parent-style-name="eop">
      <style:text-properties style:font-name="Arial" fo:font-size="11pt" style:font-size-asian="11pt" style:font-name-complex="Arial" style:font-size-complex="11pt"/>
    </style:style>
    <style:style style:name="P70" style:family="paragraph" style:parent-style-name="paragraph">
      <style:paragraph-properties fo:text-align="justify" fo:margin-top="0.212cm"/>
      <style:text-properties style:font-name="Arial" fo:font-size="11pt" style:font-size-asian="11pt" style:font-name-complex="Arial" style:font-size-complex="11pt"/>
    </style:style>
    <style:style style:name="T70_1" style:family="text" style:parent-style-name="normaltextrun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70_2" style:family="text" style:parent-style-name="normaltextrun">
      <style:text-properties style:font-name="Arial" fo:font-size="11pt" style:font-size-asian="11pt" style:font-name-complex="Arial" style:font-size-complex="11pt"/>
    </style:style>
    <style:style style:name="T70_3" style:family="text" style:parent-style-name="normaltextrun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70_4" style:family="text" style:parent-style-name="normaltextrun">
      <style:text-properties style:font-name="Arial" fo:font-size="11pt" style:font-size-asian="11pt" style:font-name-complex="Arial" style:font-size-complex="11pt"/>
    </style:style>
    <style:style style:name="T70_5" style:family="text" style:parent-style-name="normaltextrun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70_6" style:family="text" style:parent-style-name="normaltextrun">
      <style:text-properties style:font-name="Arial" fo:font-size="11pt" style:font-size-asian="11pt" style:font-name-complex="Arial" style:font-size-complex="11pt"/>
    </style:style>
    <style:style style:name="T70_7" style:family="text" style:parent-style-name="eop">
      <style:text-properties style:font-name="Arial" fo:font-size="11pt" style:font-size-asian="11pt" style:font-name-complex="Arial" style:font-size-complex="11pt"/>
    </style:style>
    <style:style style:name="T70_8" style:family="text" style:parent-style-name="eop">
      <style:text-properties style:font-name="Arial" fo:font-size="11pt" style:font-size-asian="11pt" style:font-name-complex="Arial" style:font-size-complex="11pt"/>
    </style:style>
    <style:style style:name="T70_9" style:family="text" style:parent-style-name="eop">
      <style:text-properties style:font-name="Arial" fo:font-size="11pt" style:font-size-asian="11pt" style:font-name-complex="Arial" style:font-size-complex="11pt"/>
    </style:style>
    <style:style style:name="T70_10" style:family="text" style:parent-style-name="eop">
      <style:text-properties style:font-name="Arial" fo:font-size="11pt" style:font-size-asian="11pt" style:font-name-complex="Arial" style:font-size-complex="11pt"/>
    </style:style>
    <style:style style:name="P71" style:family="paragraph" style:parent-style-name="paragraph">
      <style:paragraph-properties fo:text-align="justify" fo:margin-top="0.212cm"/>
      <style:text-properties style:font-name="Arial" fo:font-size="11pt" style:font-size-asian="11pt" style:font-name-complex="Arial" style:font-size-complex="11pt"/>
    </style:style>
    <style:style style:name="T71_1" style:family="text" style:parent-style-name="eop">
      <style:text-properties style:font-name="Arial" fo:font-size="11pt" style:font-size-asian="11pt" style:font-name-complex="Arial" style:font-size-complex="11pt"/>
    </style:style>
    <style:style style:name="P72" style:family="paragraph" style:parent-style-name="paragraph">
      <style:paragraph-properties fo:text-align="justify" fo:margin-top="0.212cm"/>
      <style:text-properties style:font-name="Arial" fo:font-size="11pt" style:font-size-asian="11pt" style:font-name-complex="Arial" style:font-size-complex="11pt"/>
    </style:style>
    <style:style style:name="T72_1" style:family="text" style:parent-style-name="eop">
      <style:text-properties style:font-name="Arial" fo:font-size="11pt" style:font-size-asian="11pt" style:font-name-complex="Arial" style:font-size-complex="11pt"/>
    </style:style>
    <style:style style:name="T72_2" style:family="text" style:parent-style-name="eop">
      <style:text-properties style:font-name="Arial" fo:font-size="11pt" style:font-size-asian="11pt" style:font-name-complex="Arial" style:font-size-complex="11pt"/>
    </style:style>
    <style:style style:name="T72_3" style:family="text" style:parent-style-name="eop">
      <style:text-properties style:font-name="Arial" fo:font-size="11pt" style:font-size-asian="11pt" style:font-name-complex="Arial" style:font-size-complex="11pt"/>
    </style:style>
    <style:style style:name="P73" style:family="paragraph" style:parent-style-name="paragraph">
      <style:paragraph-properties fo:text-align="justify" fo:margin-top="0.212cm"/>
      <style:text-properties style:font-name="Arial" fo:font-size="11pt" style:font-size-asian="11pt" style:font-name-complex="Arial" style:font-size-complex="11pt"/>
    </style:style>
    <style:style style:name="T73_1" style:family="text" style:parent-style-name="eop">
      <style:text-properties style:font-name="Arial" fo:font-size="11pt" style:font-size-asian="11pt" style:font-name-complex="Arial" style:font-size-complex="11pt"/>
    </style:style>
    <style:style style:name="P74" style:family="paragraph" style:parent-style-name="paragraph">
      <style:paragraph-properties fo:text-align="justify" fo:margin-top="0.212cm"/>
      <style:text-properties style:font-name="Arial" fo:font-size="11pt" style:font-size-asian="11pt" style:font-name-complex="Arial" style:font-size-complex="11pt"/>
    </style:style>
    <style:style style:name="T74_1" style:family="text" style:parent-style-name="eop">
      <style:text-properties style:font-name="Arial" fo:font-size="11pt" style:font-size-asian="11pt" style:font-name-complex="Arial" style:font-size-complex="11pt"/>
    </style:style>
    <style:style style:name="P75" style:family="paragraph" style:parent-style-name="paragraph">
      <style:paragraph-properties fo:text-align="justify" fo:margin-top="0.212cm"/>
      <style:text-properties style:font-name="Arial" fo:font-size="11pt" style:font-size-asian="11pt" style:font-name-complex="Arial" style:font-size-complex="11pt"/>
    </style:style>
    <style:style style:name="T75_1" style:family="text" style:parent-style-name="normaltextrun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75_2" style:family="text" style:parent-style-name="normaltextrun">
      <style:text-properties style:font-name="Arial" fo:font-size="11pt" style:font-size-asian="11pt" style:font-name-complex="Arial" style:font-size-complex="11pt"/>
    </style:style>
    <style:style style:name="T75_3" style:family="text" style:parent-style-name="normaltextrun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75_4" style:family="text" style:parent-style-name="normaltextrun">
      <style:text-properties style:font-name="Arial" fo:font-size="11pt" style:font-size-asian="11pt" style:font-name-complex="Arial" style:font-size-complex="11pt"/>
    </style:style>
    <style:style style:name="T75_5" style:family="text" style:parent-style-name="normaltextrun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75_6" style:family="text" style:parent-style-name="normaltextrun">
      <style:text-properties style:font-name="Arial" fo:font-size="11pt" style:font-size-asian="11pt" style:font-name-complex="Arial" style:font-size-complex="11pt"/>
    </style:style>
    <style:style style:name="T75_7" style:family="text" style:parent-style-name="normaltextrun">
      <style:text-properties style:font-name="Arial" fo:font-size="11pt" style:font-size-asian="11pt" style:font-name-complex="Arial" style:font-size-complex="11pt"/>
    </style:style>
    <style:style style:name="T75_8" style:family="text" style:parent-style-name="normaltextrun">
      <style:text-properties style:font-name="Arial" fo:font-size="11pt" style:font-size-asian="11pt" style:font-name-complex="Arial" style:font-size-complex="11pt"/>
    </style:style>
    <style:style style:name="T75_9" style:family="text" style:parent-style-name="normaltextrun">
      <style:text-properties style:font-name="Arial" fo:font-size="11pt" style:font-size-asian="11pt" style:font-name-complex="Arial" style:font-size-complex="11pt"/>
    </style:style>
    <style:style style:name="T75_10" style:family="text" style:parent-style-name="normaltextrun">
      <style:text-properties style:font-name="Arial" fo:font-size="11pt" style:font-size-asian="11pt" style:font-name-complex="Arial" style:font-size-complex="11pt"/>
    </style:style>
    <style:style style:name="T75_11" style:family="text" style:parent-style-name="normaltextrun">
      <style:text-properties style:font-name="Arial" fo:font-size="11pt" style:font-size-asian="11pt" style:font-name-complex="Arial" style:font-size-complex="11pt"/>
    </style:style>
    <style:style style:name="T75_12" style:family="text" style:parent-style-name="normaltextrun">
      <style:text-properties style:font-name="Arial" fo:font-size="11pt" style:font-size-asian="11pt" style:font-name-complex="Arial" style:font-size-complex="11pt"/>
    </style:style>
    <style:style style:name="P76" style:family="paragraph" style:parent-style-name="paragraph">
      <style:paragraph-properties fo:text-align="justify" fo:margin-top="0.212cm"/>
      <style:text-properties style:font-name="Arial" fo:font-size="11pt" style:font-size-asian="11pt" style:font-name-complex="Arial" style:font-size-complex="11pt"/>
    </style:style>
    <style:style style:name="T76_1" style:family="text" style:parent-style-name="normaltextrun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76_2" style:family="text" style:parent-style-name="normaltextrun">
      <style:text-properties style:font-name="Arial" fo:font-size="11pt" style:font-size-asian="11pt" style:font-name-complex="Arial" style:font-size-complex="11pt"/>
    </style:style>
    <style:style style:name="P77" style:family="paragraph" style:parent-style-name="paragraph">
      <style:paragraph-properties fo:margin-top="0cm"/>
      <style:text-properties style:font-name="Segoe UI" fo:font-size="9pt" style:font-size-asian="9pt" style:font-name-complex="Segoe UI" style:font-size-complex="9pt"/>
    </style:style>
    <style:style style:name="P78" style:family="paragraph" style:parent-style-name="paragraph">
      <style:paragraph-properties fo:margin-top="0cm"/>
    </style:style>
    <style:style style:name="T78_1" style:family="text" style:parent-style-name="normaltextrun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79" style:family="paragraph" style:parent-style-name="paragraph">
      <style:paragraph-properties fo:margin-top="0cm"/>
      <style:text-properties style:font-name="Arial" fo:font-size="11pt" style:font-size-asian="11pt" style:font-name-complex="Arial" style:font-size-complex="11pt"/>
    </style:style>
    <style:style style:name="P80" style:family="paragraph" style:parent-style-name="paragraph">
      <style:paragraph-properties fo:margin-top="0cm"/>
    </style:style>
    <style:style style:name="T80_1" style:family="text" style:parent-style-name="normaltextrun">
      <style:text-properties style:font-name="Arial" fo:font-size="11pt" style:font-size-asian="11pt" style:font-name-complex="Arial" style:font-size-complex="11pt"/>
    </style:style>
    <style:style style:name="P81" style:family="paragraph" style:parent-style-name="paragraph">
      <style:paragraph-properties fo:margin-top="0cm"/>
      <style:text-properties style:font-name="Arial" fo:font-size="11pt" style:font-size-asian="11pt" style:font-name-complex="Arial" style:font-size-complex="11pt"/>
    </style:style>
    <style:style style:name="P82" style:family="paragraph" style:parent-style-name="paragraph">
      <style:paragraph-properties fo:margin-top="0cm"/>
    </style:style>
    <style:style style:name="T82_1" style:family="text" style:parent-style-name="normaltextrun">
      <style:text-properties style:font-name="Arial" fo:font-size="11pt" style:font-size-asian="11pt" style:font-name-complex="Arial" style:font-size-complex="11pt"/>
    </style:style>
    <style:style style:name="P83" style:family="paragraph" style:parent-style-name="paragraph">
      <style:paragraph-properties fo:margin-top="0cm"/>
      <style:text-properties style:font-name="Arial" fo:font-size="11pt" style:font-size-asian="11pt" style:font-name-complex="Arial" style:font-size-complex="11pt"/>
    </style:style>
    <style:style style:name="P84" style:family="paragraph" style:parent-style-name="paragraph">
      <style:paragraph-properties fo:margin-top="0cm"/>
    </style:style>
    <style:style style:name="T84_1" style:family="text" style:parent-style-name="normaltextrun">
      <style:text-properties style:font-name="Arial" fo:font-size="11pt" style:font-size-asian="11pt" style:font-name-complex="Arial" style:font-size-complex="11pt"/>
    </style:style>
    <style:style style:name="T84_2" style:family="text" style:parent-style-name="normaltextrun">
      <style:text-properties style:font-name="Arial" fo:font-size="11pt" style:font-size-asian="11pt" style:font-name-complex="Arial" style:font-size-complex="11pt"/>
    </style:style>
    <style:style style:name="T84_3" style:family="text" style:parent-style-name="normaltextrun">
      <style:text-properties style:font-name="Arial" fo:font-size="11pt" style:font-size-asian="11pt" style:font-name-complex="Arial" style:font-size-complex="11pt"/>
    </style:style>
    <style:style style:name="P85" style:family="paragraph" style:parent-style-name="paragraph">
      <style:paragraph-properties fo:margin-top="0cm"/>
      <style:text-properties style:font-name="Arial" fo:font-size="11pt" style:font-size-asian="11pt" style:font-name-complex="Arial" style:font-size-complex="11pt"/>
    </style:style>
    <style:style style:name="P86" style:family="paragraph" style:parent-style-name="paragraph">
      <style:paragraph-properties fo:text-align="justify" fo:margin-top="0cm"/>
    </style:style>
    <style:style style:name="T86_1" style:family="text" style:parent-style-name="normaltextrun">
      <style:text-properties style:font-name="Arial" fo:font-size="11pt" style:font-size-asian="11pt" style:font-name-complex="Arial" style:font-size-complex="11pt"/>
    </style:style>
    <style:style style:name="T86_2" style:family="text" style:parent-style-name="normaltextrun">
      <style:text-properties style:font-name="Arial" fo:font-size="11pt" style:font-size-asian="11pt" style:font-name-complex="Arial" style:font-size-complex="11pt"/>
    </style:style>
    <style:style style:name="T86_3" style:family="text" style:parent-style-name="normaltextrun">
      <style:text-properties style:font-name="Arial" fo:font-size="11pt" style:font-size-asian="11pt" style:font-name-complex="Arial" style:font-size-complex="11pt"/>
    </style:style>
    <style:style style:name="T86_4" style:family="text" style:parent-style-name="normaltextrun">
      <style:text-properties style:font-name="Arial" fo:font-size="11pt" style:font-size-asian="11pt" style:font-name-complex="Arial" style:font-size-complex="11pt"/>
    </style:style>
    <style:style style:name="T86_5" style:family="text" style:parent-style-name="normaltextrun">
      <style:text-properties style:font-name="Arial" fo:font-size="11pt" style:font-size-asian="11pt" style:font-name-complex="Arial" style:font-size-complex="11pt"/>
    </style:style>
    <style:style style:name="T86_6" style:family="text" style:parent-style-name="normaltextrun">
      <style:text-properties style:font-name="Arial" fo:font-size="11pt" style:font-size-asian="11pt" style:font-name-complex="Arial" style:font-size-complex="11pt"/>
    </style:style>
    <style:style style:name="T86_7" style:family="text" style:parent-style-name="normaltextrun">
      <style:text-properties style:font-name="Arial" fo:font-size="11pt" style:font-size-asian="11pt" style:font-name-complex="Arial" style:font-size-complex="11pt"/>
    </style:style>
    <style:style style:name="T86_8" style:family="text" style:parent-style-name="normaltextrun">
      <style:text-properties style:font-name="Arial" fo:font-size="11pt" style:font-size-asian="11pt" style:font-name-complex="Arial" style:font-size-complex="11pt"/>
    </style:style>
    <style:style style:name="T86_9" style:family="text" style:parent-style-name="normaltextrun">
      <style:text-properties style:font-name="Arial" fo:font-size="11pt" style:font-size-asian="11pt" style:font-name-complex="Arial" style:font-size-complex="11pt"/>
    </style:style>
    <style:style style:name="T86_10" style:family="text" style:parent-style-name="normaltextrun">
      <style:text-properties style:font-name="Arial" fo:font-size="11pt" style:font-size-asian="11pt" style:font-name-complex="Arial" style:font-size-complex="11pt"/>
    </style:style>
    <style:style style:name="T86_11" style:family="text" style:parent-style-name="normaltextrun">
      <style:text-properties style:font-name="Arial" fo:font-size="11pt" style:font-size-asian="11pt" style:font-name-complex="Arial" style:font-size-complex="11pt"/>
    </style:style>
    <style:style style:name="T86_12" style:family="text" style:parent-style-name="normaltextrun">
      <style:text-properties style:font-name="Arial" fo:font-size="11pt" style:font-size-asian="11pt" style:font-name-complex="Arial" style:font-size-complex="11pt"/>
    </style:style>
    <style:style style:name="T86_13" style:family="text" style:parent-style-name="normaltextrun">
      <style:text-properties style:font-name="Arial" fo:font-size="11pt" style:font-size-asian="11pt" style:font-name-complex="Arial" style:font-size-complex="11pt"/>
    </style:style>
    <style:style style:name="T86_14" style:family="text" style:parent-style-name="normaltextrun">
      <style:text-properties style:font-name="Arial" fo:font-size="11pt" style:font-size-asian="11pt" style:font-name-complex="Arial" style:font-size-complex="11pt"/>
    </style:style>
    <style:style style:name="T86_15" style:family="text" style:parent-style-name="normaltextrun">
      <style:text-properties style:font-name="Arial" fo:font-size="11pt" style:font-size-asian="11pt" style:font-name-complex="Arial" style:font-size-complex="11pt"/>
    </style:style>
    <style:style style:name="T86_16" style:family="text" style:parent-style-name="normaltextrun">
      <style:text-properties style:font-name="Arial" fo:font-size="11pt" style:font-size-asian="11pt" style:font-name-complex="Arial" style:font-size-complex="11pt"/>
    </style:style>
    <style:style style:name="T86_17" style:family="text" style:parent-style-name="normaltextrun">
      <style:text-properties style:font-name="Arial" fo:font-size="11pt" style:font-size-asian="11pt" style:font-name-complex="Arial" style:font-size-complex="11pt"/>
    </style:style>
    <style:style style:name="T86_18" style:family="text" style:parent-style-name="normaltextrun">
      <style:text-properties style:font-name="Arial" fo:font-size="11pt" style:font-size-asian="11pt" style:font-name-complex="Arial" style:font-size-complex="11pt"/>
    </style:style>
    <style:style style:name="T86_19" style:family="text" style:parent-style-name="normaltextrun">
      <style:text-properties style:font-name="Arial" fo:font-size="11pt" style:font-size-asian="11pt" style:font-name-complex="Arial" style:font-size-complex="11pt"/>
    </style:style>
    <style:style style:name="T86_20" style:family="text" style:parent-style-name="normaltextrun">
      <style:text-properties style:font-name="Arial" fo:font-size="11pt" style:font-size-asian="11pt" style:font-name-complex="Arial" style:font-size-complex="11pt"/>
    </style:style>
    <style:style style:name="T86_21" style:family="text" style:parent-style-name="normaltextrun">
      <style:text-properties style:font-name="Arial" fo:font-size="11pt" style:font-size-asian="11pt" style:font-name-complex="Arial" style:font-size-complex="11pt"/>
    </style:style>
    <style:style style:name="T86_22" style:family="text" style:parent-style-name="normaltextrun">
      <style:text-properties style:font-name="Arial" fo:font-size="11pt" style:font-size-asian="11pt" style:font-name-complex="Arial" style:font-size-complex="11pt"/>
    </style:style>
    <style:style style:name="T86_23" style:family="text" style:parent-style-name="normaltextrun">
      <style:text-properties style:font-name="Arial" fo:font-size="11pt" style:font-size-asian="11pt" style:font-name-complex="Arial" style:font-size-complex="11pt"/>
    </style:style>
    <style:style style:name="T86_24" style:family="text" style:parent-style-name="normaltextrun">
      <style:text-properties style:font-name="Arial" fo:font-size="11pt" style:font-size-asian="11pt" style:font-name-complex="Arial" style:font-size-complex="11pt"/>
    </style:style>
    <style:style style:name="T86_25" style:family="text" style:parent-style-name="normaltextrun">
      <style:text-properties style:font-name="Arial" fo:font-size="11pt" style:font-size-asian="11pt" style:font-name-complex="Arial" style:font-size-complex="11pt"/>
    </style:style>
    <style:style style:name="P87" style:family="paragraph" style:parent-style-name="Normal">
      <style:paragraph-properties fo:margin-top="0.071cm" fo:margin-bottom="0.071cm"/>
      <style:text-properties fo:font-size="10pt" style:font-size-asian="10pt" style:font-name-complex="Arial" style:font-size-complex="10pt"/>
    </style:style>
    <style:style style:name="P88" style:family="paragraph" style:parent-style-name="Normal"/>
    <style:style style:name="T8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89" style:family="paragraph" style:parent-style-name="Normal">
      <style:paragraph-properties fo:text-align="justify" fo:margin-top="0.494cm"/>
    </style:style>
    <style:style style:name="T89_1" style:family="text">
      <style:text-properties fo:font-size="11pt" style:font-size-asian="11pt" style:font-name-complex="Arial" style:font-size-complex="11pt" fo:language-asian="en" fo:country-asian="GB"/>
    </style:style>
    <style:style style:name="T89_2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T89_3" style:family="text">
      <style:text-properties fo:font-size="11pt" style:font-size-asian="11pt" style:font-name-complex="Arial" style:font-size-complex="11pt" fo:language-asian="en" fo:country-asian="GB"/>
    </style:style>
    <style:style style:name="P90" style:family="paragraph" style:parent-style-name="Normal">
      <style:paragraph-properties fo:text-align="justify" fo:margin-top="0.494cm"/>
    </style:style>
    <style:style style:name="T90_1" style:family="text">
      <style:text-properties fo:font-size="11pt" style:font-size-asian="11pt" style:font-name-complex="Arial" style:font-size-complex="11pt" fo:language-asian="en" fo:country-asian="GB"/>
    </style:style>
    <style:style style:name="T90_2" style:family="text">
      <style:text-properties fo:font-size="11pt" style:font-size-asian="11pt" style:font-name-complex="Arial" style:font-size-complex="11pt" fo:language-asian="en" fo:country-asian="GB"/>
    </style:style>
    <style:style style:name="T90_3" style:family="text">
      <style:text-properties fo:font-size="11pt" style:font-size-asian="11pt" style:font-name-complex="Arial" style:font-size-complex="11pt" fo:language-asian="en" fo:country-asian="GB"/>
    </style:style>
    <style:style style:name="P91" style:family="paragraph" style:parent-style-name="Normal">
      <style:paragraph-properties fo:text-align="justify" fo:margin-top="0.494cm"/>
    </style:style>
    <style:style style:name="T91_1" style:family="text">
      <style:text-properties fo:font-size="11pt" style:font-size-asian="11pt" style:font-name-complex="Arial" style:font-size-complex="11pt" fo:language-asian="en" fo:country-asian="GB"/>
    </style:style>
    <style:style style:name="T91_2" style:family="text">
      <style:text-properties fo:font-size="11pt" style:font-size-asian="11pt" style:font-name-complex="Arial" style:font-size-complex="11pt" fo:language-asian="en" fo:country-asian="GB"/>
    </style:style>
    <style:style style:name="T91_3" style:family="text">
      <style:text-properties fo:font-size="11pt" style:font-size-asian="11pt" style:font-name-complex="Arial" style:font-size-complex="11pt" fo:language-asian="en" fo:country-asian="GB"/>
    </style:style>
    <style:style style:name="T91_4" style:family="text">
      <style:text-properties fo:font-size="11pt" style:font-size-asian="11pt" style:font-name-complex="Arial" style:font-size-complex="11pt" fo:language-asian="en" fo:country-asian="GB"/>
    </style:style>
    <style:style style:name="T91_5" style:family="text">
      <style:text-properties fo:font-size="11pt" style:font-size-asian="11pt" style:font-name-complex="Arial" style:font-size-complex="11pt" fo:language-asian="en" fo:country-asian="GB"/>
    </style:style>
    <style:style style:name="T91_6" style:family="text">
      <style:text-properties fo:font-size="11pt" style:font-size-asian="11pt" style:font-name-complex="Arial" style:font-size-complex="11pt" fo:language-asian="en" fo:country-asian="GB"/>
    </style:style>
    <style:style style:name="P92" style:family="paragraph" style:parent-style-name="Normal">
      <style:paragraph-properties fo:text-align="justify" fo:margin-top="0.494cm" fo:margin-bottom="0.494cm"/>
    </style:style>
    <style:style style:name="T92_1" style:family="text">
      <style:text-properties fo:font-size="11pt" style:font-size-asian="11pt" style:font-name-complex="Arial" style:font-size-complex="11pt" fo:language-asian="en" fo:country-asian="GB"/>
    </style:style>
    <style:style style:name="T92_2" style:family="text">
      <style:text-properties fo:font-size="11pt" style:font-size-asian="11pt" style:font-name-complex="Arial" style:font-size-complex="11pt" fo:language-asian="en" fo:country-asian="GB"/>
    </style:style>
    <style:style style:name="T92_3" style:family="text"/>
    <style:style style:name="T92_4" style:family="text">
      <style:text-properties fo:font-size="11pt" style:font-size-asian="11pt" style:font-name-complex="Arial" style:font-size-complex="11pt" fo:language-asian="en" fo:country-asian="GB"/>
    </style:style>
    <style:style style:name="T92_5" style:family="text">
      <style:text-properties fo:font-size="11pt" style:font-size-asian="11pt" style:font-name-complex="Arial" style:font-size-complex="11pt" fo:language-asian="en" fo:country-asian="GB"/>
    </style:style>
    <style:style style:name="T92_6" style:family="text">
      <style:text-properties fo:font-size="11pt" style:font-size-asian="11pt" style:font-name-complex="Arial" style:font-size-complex="11pt" fo:language-asian="en" fo:country-asian="GB"/>
    </style:style>
    <style:style style:name="T92_7" style:family="text">
      <style:text-properties fo:font-size="11pt" style:font-size-asian="11pt" style:font-name-complex="Arial" style:font-size-complex="11pt" fo:language-asian="en" fo:country-asian="GB"/>
    </style:style>
    <style:style style:name="T92_8" style:family="text">
      <style:text-properties fo:font-size="11pt" style:font-size-asian="11pt" style:font-name-complex="Arial" style:font-size-complex="11pt" fo:language-asian="en" fo:country-asian="GB"/>
    </style:style>
    <style:style style:name="T92_9" style:family="text">
      <style:text-properties fo:font-size="11pt" style:font-size-asian="11pt" style:font-name-complex="Arial" style:font-size-complex="11pt" fo:language-asian="en" fo:country-asian="GB"/>
    </style:style>
    <style:style style:name="T92_10" style:family="text">
      <style:text-properties fo:font-size="11pt" style:font-size-asian="11pt" style:font-name-complex="Arial" style:font-size-complex="11pt" fo:language-asian="en" fo:country-asian="GB"/>
    </style:style>
    <style:style style:name="Table5" style:family="table">
      <style:table-properties table:align="left" style:width="15.893cm" fo:margin-left="0cm"/>
    </style:style>
    <style:style style:name="Column17" style:family="table-column">
      <style:table-column-properties style:column-width="5.837cm"/>
    </style:style>
    <style:style style:name="Column18" style:family="table-column">
      <style:table-column-properties style:column-width="8.788cm"/>
    </style:style>
    <style:style style:name="Column19" style:family="table-column">
      <style:table-column-properties style:column-width="1.268cm"/>
    </style:style>
    <style:style style:name="Row15" style:family="table-row">
      <style:table-row-properties style:min-row-height="0.688cm"/>
    </style:style>
    <style:style style:name="Cell50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93" style:family="paragraph" style:parent-style-name="Normal">
      <style:paragraph-properties fo:text-align="justify" fo:line-height="100%" fo:margin-bottom="0cm"/>
    </style:style>
    <style:style style:name="T9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 fo:font-weight="bold" style:font-weight-asian="bold" style:font-weight-complex="bold"/>
    </style:style>
    <style:style style:name="T93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51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94" style:family="paragraph" style:parent-style-name="Normal">
      <style:paragraph-properties fo:text-align="justify" fo:line-height="100%" fo:margin-bottom="0cm"/>
    </style:style>
    <style:style style:name="T9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 fo:font-weight="bold" style:font-weight-asian="bold" style:font-weight-complex="bold"/>
    </style:style>
    <style:style style:name="T9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6" style:family="table-row">
      <style:table-row-properties style:min-row-height="0.99cm"/>
    </style:style>
    <style:style style:name="Cell52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95" style:family="paragraph" style:parent-style-name="Normal">
      <style:paragraph-properties fo:line-height="100%" fo:margin-bottom="0cm"/>
    </style:style>
    <style:style style:name="T9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Cell53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96" style:family="paragraph" style:parent-style-name="No_20_Spacing">
      <style:paragraph-properties fo:line-height="100%" fo:margin-bottom="0cm"/>
    </style:style>
    <style:style style:name="T9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T96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T96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T96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T96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Cell54" style:family="table-cell">
      <style:table-cell-properties fo:background-color="#e2efd9" style:vertical-align="middle" fo:border-top="#000000 0.026cm solid" fo:border-bottom="#000000 0.026cm solid" fo:border-left="#000000 0.026cm solid" fo:border-right="#000000 0.026cm solid" fo:wrap-option="wrap"/>
    </style:style>
    <style:style style:name="P97" style:family="paragraph" style:parent-style-name="Normal">
      <style:paragraph-properties fo:text-align="center" fo:line-height="100%" fo:margin-bottom="0cm"/>
    </style:style>
    <style:style style:name="T9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97_2" style:family="text">
      <style:text-properties fo:color="#ff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7" style:family="table-row">
      <style:table-row-properties style:min-row-height="2.064cm"/>
    </style:style>
    <style:style style:name="Cell55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98" style:family="paragraph" style:parent-style-name="Normal">
      <style:paragraph-properties fo:line-height="100%" fo:margin-bottom="0cm"/>
    </style:style>
    <style:style style:name="T9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T9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6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99" style:family="paragraph" style:parent-style-name="No_20_Spacing">
      <style:paragraph-properties fo:line-height="100%" fo:margin-bottom="0cm"/>
    </style:style>
    <style:style style:name="T9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T99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T99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T99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T99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T99_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T99_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T99_8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T99_9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Cell57" style:family="table-cell">
      <style:table-cell-properties fo:background-color="#c5e0b3" style:vertical-align="middle" fo:border-top="#000000 0.026cm solid" fo:border-bottom="#000000 0.026cm solid" fo:border-left="#000000 0.026cm solid" fo:border-right="#000000 0.026cm solid" fo:wrap-option="wrap"/>
    </style:style>
    <style:style style:name="P100" style:family="paragraph" style:parent-style-name="Normal">
      <style:paragraph-properties fo:text-align="center" fo:line-height="100%" fo:margin-bottom="0cm"/>
    </style:style>
    <style:style style:name="T10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8" style:family="table-row">
      <style:table-row-properties style:min-row-height="2.064cm"/>
    </style:style>
    <style:style style:name="Cell58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101" style:family="paragraph" style:parent-style-name="Normal">
      <style:paragraph-properties fo:line-height="100%" fo:margin-bottom="0cm"/>
    </style:style>
    <style:style style:name="T1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T10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9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102" style:family="paragraph" style:parent-style-name="No_20_Spacing">
      <style:paragraph-properties fo:line-height="100%" fo:margin-bottom="0cm"/>
    </style:style>
    <style:style style:name="T10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T102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T102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T102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T102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T102_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T102_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T102_8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T102_9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P103" style:family="paragraph" style:parent-style-name="Normal">
      <style:paragraph-properties fo:line-height="100%" fo:margin-bottom="0cm"/>
      <style:text-properties fo:color="#ff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60" style:family="table-cell">
      <style:table-cell-properties fo:background-color="#c5e0b3" style:vertical-align="middle" fo:border-top="#000000 0.026cm solid" fo:border-bottom="#000000 0.026cm solid" fo:border-left="#000000 0.026cm solid" fo:border-right="#000000 0.026cm solid" fo:wrap-option="wrap"/>
    </style:style>
    <style:style style:name="P104" style:family="paragraph" style:parent-style-name="Normal">
      <style:paragraph-properties fo:text-align="center" fo:line-height="100%" fo:margin-bottom="0cm"/>
    </style:style>
    <style:style style:name="T10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0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9" style:family="table-row">
      <style:table-row-properties style:min-row-height="2.064cm"/>
    </style:style>
    <style:style style:name="Cell61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105" style:family="paragraph" style:parent-style-name="Normal">
      <style:paragraph-properties fo:line-height="100%" fo:margin-bottom="0cm"/>
    </style:style>
    <style:style style:name="T10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T10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2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106" style:family="paragraph" style:parent-style-name="Normal">
      <style:paragraph-properties fo:line-height="100%" fo:margin-bottom="0cm"/>
    </style:style>
    <style:style style:name="T10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0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0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0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06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63" style:family="table-cell">
      <style:table-cell-properties fo:background-color="#fbe5d5" style:vertical-align="middle" fo:border-top="#000000 0.026cm solid" fo:border-bottom="#000000 0.026cm solid" fo:border-left="#000000 0.026cm solid" fo:border-right="#000000 0.026cm solid" fo:wrap-option="wrap"/>
    </style:style>
    <style:style style:name="P107" style:family="paragraph" style:parent-style-name="Normal">
      <style:paragraph-properties fo:text-align="center" fo:line-height="100%" fo:margin-bottom="0cm"/>
    </style:style>
    <style:style style:name="T10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0" style:family="table-row">
      <style:table-row-properties style:min-row-height="0.847cm"/>
    </style:style>
    <style:style style:name="Cell64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108" style:family="paragraph" style:parent-style-name="Normal">
      <style:paragraph-properties fo:line-height="100%" fo:margin-bottom="0cm"/>
    </style:style>
    <style:style style:name="T10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T10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5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109" style:family="paragraph" style:parent-style-name="Normal">
      <style:paragraph-properties fo:line-height="100%" fo:margin-bottom="0cm"/>
    </style:style>
    <style:style style:name="T1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0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0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0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09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09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10" style:family="paragraph" style:parent-style-name="Normal">
      <style:paragraph-properties fo:line-height="100%" fo:margin-bottom="0cm"/>
      <style:text-properties fo:color="#ff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66" style:family="table-cell">
      <style:table-cell-properties fo:background-color="#e2efd9" style:vertical-align="middle" fo:border-top="#000000 0.026cm solid" fo:border-bottom="#000000 0.026cm solid" fo:border-left="#000000 0.026cm solid" fo:border-right="#000000 0.026cm solid" fo:wrap-option="wrap"/>
    </style:style>
    <style:style style:name="P111" style:family="paragraph" style:parent-style-name="Normal">
      <style:paragraph-properties fo:text-align="center" fo:line-height="100%" fo:margin-bottom="0cm"/>
    </style:style>
    <style:style style:name="T1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1" style:family="table-row">
      <style:table-row-properties style:min-row-height="2.064cm"/>
    </style:style>
    <style:style style:name="Cell67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112" style:family="paragraph" style:parent-style-name="Normal">
      <style:paragraph-properties fo:line-height="100%" fo:margin-bottom="0cm"/>
    </style:style>
    <style:style style:name="T1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T11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8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113" style:family="paragraph" style:parent-style-name="Normal">
      <style:paragraph-properties fo:line-height="100%" fo:margin-bottom="0cm"/>
    </style:style>
    <style:style style:name="T11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1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1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1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13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69" style:family="table-cell">
      <style:table-cell-properties fo:background-color="#fbe5d5" style:vertical-align="middle" fo:border-top="#000000 0.026cm solid" fo:border-bottom="#000000 0.026cm solid" fo:border-left="#000000 0.026cm solid" fo:border-right="#000000 0.026cm solid" fo:wrap-option="wrap"/>
    </style:style>
    <style:style style:name="P114" style:family="paragraph" style:parent-style-name="Normal">
      <style:paragraph-properties fo:text-align="center" fo:line-height="100%" fo:margin-bottom="0cm"/>
    </style:style>
    <style:style style:name="T1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115" style:family="paragraph" style:parent-style-name="Normal">
      <style:text-properties fo:font-size="10pt" style:font-size-asian="10pt" style:font-name-complex="Arial" style:font-size-complex="10pt"/>
    </style:style>
    <style:style style:name="P116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16_1" style:family="text">
      <style:text-properties fo:font-size="11pt" style:font-size-asian="11pt" style:font-size-complex="11pt" fo:font-weight="bold" style:font-weight-asian="bold" style:font-weight-complex="bold"/>
    </style:style>
    <style:style style:name="P117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size-complex="11pt" fo:font-weight="bold" style:font-weight-asian="bold" style:font-weight-complex="bold"/>
    </style:style>
    <style:style style:name="P118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18_1" style:family="text">
      <style:text-properties fo:font-size="11pt" style:font-size-asian="11pt" style:font-size-complex="11pt"/>
    </style:style>
    <style:style style:name="T118_2" style:family="text">
      <style:text-properties fo:font-size="11pt" style:font-size-asian="11pt" style:font-size-complex="11pt"/>
    </style:style>
    <style:style style:name="T118_3" style:family="text">
      <style:text-properties fo:font-size="11pt" style:font-size-asian="11pt" style:font-size-complex="11pt"/>
    </style:style>
    <style:style style:name="T118_4" style:family="text">
      <style:text-properties fo:font-size="11pt" style:font-size-asian="11pt" style:font-size-complex="11pt"/>
    </style:style>
    <style:style style:name="P119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size-complex="11pt"/>
    </style:style>
    <style:style style:name="P120" style:family="paragraph" style:parent-style-name="Default">
      <style:paragraph-properties fo:text-align="justify"/>
    </style:style>
    <style:style style:name="T120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20_2" style:family="text">
      <style:text-properties fo:font-style="italic" style:font-style-asian="italic" style:font-style-complex="italic" style:font-name="Arial" fo:font-size="11pt" style:font-size-asian="11pt" style:font-name-complex="Arial" style:font-size-complex="11pt"/>
    </style:style>
    <style:style style:name="T120_3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20_4" style:family="text">
      <style:text-properties style:font-name="Arial" fo:font-size="11pt" style:font-size-asian="11pt" style:font-name-complex="Arial" style:font-size-complex="11pt"/>
    </style:style>
    <style:style style:name="T120_5" style:family="text">
      <style:text-properties style:font-name="Arial" fo:font-size="11pt" style:font-size-asian="11pt" style:font-name-complex="Arial" style:font-size-complex="11pt"/>
    </style:style>
    <style:style style:name="T120_6" style:family="text">
      <style:text-properties style:font-name="Arial" fo:font-size="11pt" style:font-size-asian="11pt" style:font-name-complex="Arial" style:font-size-complex="11pt"/>
    </style:style>
    <style:style style:name="T120_7" style:family="text">
      <style:text-properties style:font-name="Arial" fo:font-size="11pt" style:font-size-asian="11pt" style:font-name-complex="Arial" style:font-size-complex="11pt"/>
    </style:style>
    <style:style style:name="T120_8" style:family="text">
      <style:text-properties style:font-name="Arial" fo:font-size="11pt" style:font-size-asian="11pt" style:font-name-complex="Arial" style:font-size-complex="11pt"/>
    </style:style>
    <style:style style:name="T120_9" style:family="text">
      <style:text-properties style:font-name="Arial" fo:font-size="11pt" style:font-size-asian="11pt" style:font-name-complex="Arial" style:font-size-complex="11pt"/>
    </style:style>
    <style:style style:name="T120_10" style:family="text">
      <style:text-properties style:font-name="Arial" fo:font-size="11pt" style:font-size-asian="11pt" style:font-name-complex="Arial" style:font-size-complex="11pt"/>
    </style:style>
    <style:style style:name="T120_11" style:family="text">
      <style:text-properties style:font-name="Arial" fo:font-size="11pt" style:font-size-asian="11pt" style:font-name-complex="Arial" style:font-size-complex="11pt"/>
    </style:style>
    <style:style style:name="T120_12" style:family="text">
      <style:text-properties style:font-name="Arial" fo:font-size="11pt" style:font-size-asian="11pt" style:font-name-complex="Arial" style:font-size-complex="11pt"/>
    </style:style>
    <style:style style:name="T120_13" style:family="text">
      <style:text-properties style:font-name="Arial" fo:font-size="11pt" style:font-size-asian="11pt" style:font-name-complex="Arial" style:font-size-complex="11pt"/>
    </style:style>
    <style:style style:name="T120_14" style:family="text">
      <style:text-properties style:font-name="Arial" fo:font-size="11pt" style:font-size-asian="11pt" style:font-name-complex="Arial" style:font-size-complex="11pt"/>
    </style:style>
    <style:style style:name="T120_15" style:family="text">
      <style:text-properties style:font-name="Arial" fo:font-size="11pt" style:font-size-asian="11pt" style:font-name-complex="Arial" style:font-size-complex="11pt"/>
    </style:style>
    <style:style style:name="T120_16" style:family="text">
      <style:text-properties style:font-name="Arial" fo:font-size="11pt" style:font-size-asian="11pt" style:font-name-complex="Arial" style:font-size-complex="11pt"/>
    </style:style>
    <style:style style:name="P121" style:family="paragraph" style:parent-style-name="Default">
      <style:paragraph-properties fo:text-align="justify"/>
      <style:text-properties style:font-name="Arial" fo:font-size="11pt" style:font-size-asian="11pt" style:font-name-complex="Arial" style:font-size-complex="11pt"/>
    </style:style>
    <style:style style:name="P122" style:family="paragraph" style:parent-style-name="Default">
      <style:paragraph-properties fo:text-align="justify"/>
    </style:style>
    <style:style style:name="T122_1" style:family="text">
      <style:text-properties style:font-name="Arial" fo:font-size="11pt" style:font-size-asian="11pt" style:font-name-complex="Arial" style:font-size-complex="11pt"/>
    </style:style>
    <style:style style:name="T122_2" style:family="text">
      <style:text-properties style:font-name="Arial" fo:font-size="11pt" style:font-size-asian="11pt" style:font-name-complex="Arial" style:font-size-complex="11pt"/>
    </style:style>
    <style:style style:name="T122_3" style:family="text">
      <style:text-properties style:font-name="Arial" fo:font-size="11pt" style:font-size-asian="11pt" style:font-name-complex="Arial" style:font-size-complex="11pt"/>
    </style:style>
    <style:style style:name="T122_4" style:family="text">
      <style:text-properties style:font-name="Arial" fo:font-size="11pt" style:font-size-asian="11pt" style:font-name-complex="Arial" style:font-size-complex="11pt"/>
    </style:style>
    <style:style style:name="T122_5" style:family="text">
      <style:text-properties style:font-name="Arial" fo:font-size="11pt" style:font-size-asian="11pt" style:font-name-complex="Arial" style:font-size-complex="11pt"/>
    </style:style>
    <style:style style:name="T122_6" style:family="text">
      <style:text-properties style:font-name="Arial" fo:font-size="11pt" style:font-size-asian="11pt" style:font-name-complex="Arial" style:font-size-complex="11pt"/>
    </style:style>
    <style:style style:name="T122_7" style:family="text">
      <style:text-properties style:font-name="Arial" fo:font-size="11pt" style:font-size-asian="11pt" style:font-name-complex="Arial" style:font-size-complex="11pt"/>
    </style:style>
    <style:style style:name="P123" style:family="paragraph" style:parent-style-name="Default">
      <style:paragraph-properties fo:text-align="justify"/>
    </style:style>
    <style:style style:name="T123_1" style:family="text">
      <style:text-properties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T123_2" style:family="text">
      <style:text-properties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T123_3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/>
    </style:style>
    <style:style style:name="T123_4" style:family="text">
      <style:text-properties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T123_5" style:family="text">
      <style:text-properties fo:color="#000000" style:font-name="Arial" fo:font-size="11pt" style:font-size-asian="11pt" style:font-name-complex="Arial" style:font-size-complex="11pt"/>
    </style:style>
    <style:style style:name="T123_6" style:family="text">
      <style:text-properties fo:color="#000000" style:font-name="Arial" fo:font-size="11pt" style:font-size-asian="11pt" style:font-name-complex="Arial" style:font-size-complex="11pt"/>
    </style:style>
    <style:style style:name="T123_7" style:family="text">
      <style:text-properties fo:color="#000000" style:font-name="Arial" fo:font-size="11pt" style:font-size-asian="11pt" style:font-name-complex="Arial" style:font-size-complex="11pt"/>
    </style:style>
    <style:style style:name="T123_8" style:family="text">
      <style:text-properties fo:color="#000000" style:font-name="Arial" fo:font-size="11pt" style:font-size-asian="11pt" style:font-name-complex="Arial" style:font-size-complex="11pt"/>
    </style:style>
    <style:style style:name="T123_9" style:family="text">
      <style:text-properties fo:color="#000000" style:font-name="Arial" fo:font-size="11pt" style:font-size-asian="11pt" style:font-name-complex="Arial" style:font-size-complex="11pt"/>
    </style:style>
    <style:style style:name="T123_10" style:family="text">
      <style:text-properties fo:color="#000000" style:font-name="Arial" fo:font-size="11pt" style:font-size-asian="11pt" style:font-name-complex="Arial" style:font-size-complex="11pt"/>
    </style:style>
    <style:style style:name="T123_11" style:family="text">
      <style:text-properties fo:color="#000000" style:font-name="Arial" fo:font-size="11pt" style:font-size-asian="11pt" style:font-name-complex="Arial" style:font-size-complex="11pt"/>
    </style:style>
    <style:style style:name="T123_12" style:family="text"/>
    <style:style style:name="T123_13" style:family="text">
      <style:text-properties fo:color="#000000" style:font-name="Arial" fo:font-size="11pt" style:font-size-asian="11pt" style:font-name-complex="Arial" style:font-size-complex="11pt"/>
    </style:style>
    <style:style style:name="T123_14" style:family="text">
      <style:text-properties fo:color="#000000" style:font-name="Arial" fo:font-size="11pt" style:font-size-asian="11pt" style:font-name-complex="Arial" style:font-size-complex="11pt"/>
    </style:style>
    <style:style style:name="P124" style:family="paragraph" style:parent-style-name="Default">
      <style:paragraph-properties fo:text-align="justify"/>
      <style:text-properties fo:color="#000000" style:font-name="Arial" fo:font-size="11pt" style:font-size-asian="11pt" style:font-name-complex="Arial" style:font-size-complex="11pt"/>
    </style:style>
    <style:style style:name="P125" style:family="paragraph" style:parent-style-name="Default">
      <style:paragraph-properties fo:text-align="justify"/>
    </style:style>
    <style:style style:name="T125_1" style:family="text">
      <style:text-properties style:font-name="Arial" fo:font-size="11pt" style:font-size-asian="11pt" style:font-name-complex="Arial" style:font-size-complex="11pt"/>
    </style:style>
    <style:style style:name="T125_2" style:family="text">
      <style:text-properties style:font-name="Arial" fo:font-size="11pt" style:font-size-asian="11pt" style:font-name-complex="Arial" style:font-size-complex="11pt"/>
    </style:style>
    <style:style style:name="T125_3" style:family="text">
      <style:text-properties fo:color="#000000" style:font-name="Arial" fo:font-size="11pt" style:font-size-asian="11pt" style:font-name-complex="Arial" style:font-size-complex="11pt"/>
    </style:style>
    <style:style style:name="T125_4" style:family="text">
      <style:text-properties fo:color="#000000" style:font-name="Arial" fo:font-size="11pt" style:font-size-asian="11pt" style:font-name-complex="Arial" style:font-size-complex="11pt"/>
    </style:style>
    <style:style style:name="T125_5" style:family="text">
      <style:text-properties fo:color="#000000" style:font-name="Arial" fo:font-size="11pt" style:font-size-asian="11pt" style:font-name-complex="Arial" style:font-size-complex="11pt"/>
    </style:style>
    <style:style style:name="T125_6" style:family="text">
      <style:text-properties fo:color="#000000" style:font-name="Arial" fo:font-size="11pt" style:font-size-asian="11pt" style:font-name-complex="Arial" style:font-size-complex="11pt"/>
    </style:style>
    <style:style style:name="T125_7" style:family="text">
      <style:text-properties fo:color="#000000" style:font-name="Arial" fo:font-size="11pt" style:font-size-asian="11pt" style:font-name-complex="Arial" style:font-size-complex="11pt"/>
    </style:style>
    <style:style style:name="T125_8" style:family="text">
      <style:text-properties style:font-name="Arial" fo:font-size="11pt" style:font-size-asian="11pt" style:font-name-complex="Arial" style:font-size-complex="11pt"/>
    </style:style>
    <style:style style:name="T125_9" style:family="text">
      <style:text-properties style:font-name="Arial" fo:font-size="11pt" style:font-size-asian="11pt" style:font-name-complex="Arial" style:font-size-complex="11pt"/>
    </style:style>
    <style:style style:name="T125_10" style:family="text">
      <style:text-properties style:font-name="Arial" fo:font-size="10pt" style:font-size-asian="10pt" style:font-name-complex="Arial" style:font-size-complex="10pt"/>
    </style:style>
    <style:style style:name="P126" style:family="paragraph" style:parent-style-name="Default">
      <style:paragraph-properties fo:text-align="justify"/>
      <style:text-properties fo:color="#000000" fo:font-size="11pt" style:font-size-asian="11pt" style:font-size-complex="11pt" fo:font-weight="bold" style:font-weight-asian="bold" style:font-weight-complex="bold"/>
    </style:style>
    <style:style style:name="P127" style:family="paragraph" style:parent-style-name="Normal">
      <style:paragraph-properties fo:text-align="justify"/>
    </style:style>
    <style:style style:name="T12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7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7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7_4" style:family="text"/>
    <style:style style:name="T127_5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27_6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27_7" style:family="text">
      <style:text-properties fo:font-size="11pt" style:font-size-asian="11pt" style:font-name-complex="Arial" style:font-size-complex="11pt"/>
    </style:style>
    <style:style style:name="P128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29" style:family="paragraph" style:parent-style-name="Normal">
      <style:paragraph-properties fo:text-align="justify"/>
    </style:style>
    <style:style style:name="T129_1" style:family="text">
      <style:text-properties fo:font-size="11pt" style:font-size-asian="11pt" style:font-name-complex="Arial" style:font-size-complex="11pt"/>
    </style:style>
    <style:style style:name="T129_2" style:family="text">
      <style:text-properties fo:font-size="11pt" style:font-size-asian="11pt" style:font-name-complex="Arial" style:font-size-complex="11pt"/>
    </style:style>
    <style:style style:name="T129_3" style:family="text">
      <style:text-properties fo:font-size="11pt" style:font-size-asian="11pt" style:font-name-complex="Arial" style:font-size-complex="11pt"/>
    </style:style>
    <style:style style:name="P130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31" style:family="paragraph" style:parent-style-name="Normal">
      <style:paragraph-properties fo:text-align="justify"/>
    </style:style>
    <style:style style:name="T13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1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1_3" style:family="text">
      <style:text-properties fo:font-size="11pt" style:font-size-asian="11pt" style:font-name-complex="Arial" style:font-size-complex="11pt"/>
    </style:style>
    <style:style style:name="T131_4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31_5" style:family="text">
      <style:text-properties fo:font-size="11pt" style:font-size-asian="11pt" style:font-name-complex="Arial" style:font-size-complex="11pt"/>
    </style:style>
    <style:style style:name="T131_6" style:family="text">
      <style:text-properties fo:font-size="11pt" style:font-size-asian="11pt" style:font-name-complex="Arial" style:font-size-complex="11pt"/>
    </style:style>
    <style:style style:name="P132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33" style:family="paragraph" style:parent-style-name="Normal">
      <style:paragraph-properties fo:text-align="justify"/>
    </style:style>
    <style:style style:name="T133_1" style:family="text">
      <style:text-properties fo:font-size="11pt" style:font-size-asian="11pt" style:font-name-complex="Arial" style:font-size-complex="11pt"/>
    </style:style>
    <style:style style:name="T133_2" style:family="text">
      <style:text-properties fo:font-size="11pt" style:font-size-asian="11pt" style:font-name-complex="Arial" style:font-size-complex="11pt"/>
    </style:style>
    <style:style style:name="T133_3" style:family="text">
      <style:text-properties fo:font-size="11pt" style:font-size-asian="11pt" style:font-name-complex="Arial" style:font-size-complex="11pt"/>
    </style:style>
    <style:style style:name="T133_4" style:family="text">
      <style:text-properties fo:font-size="11pt" style:font-size-asian="11pt" style:font-name-complex="Arial" style:font-size-complex="11pt"/>
    </style:style>
    <style:style style:name="T133_5" style:family="text">
      <style:text-properties fo:font-size="11pt" style:font-size-asian="11pt" style:font-name-complex="Arial" style:font-size-complex="11pt"/>
    </style:style>
    <style:style style:name="T133_6" style:family="text">
      <style:text-properties fo:font-size="11pt" style:font-size-asian="11pt" style:font-name-complex="Arial" style:font-size-complex="11pt"/>
    </style:style>
    <style:style style:name="T133_7" style:family="text">
      <style:text-properties fo:font-size="11pt" style:font-size-asian="11pt" style:font-name-complex="Arial" style:font-size-complex="11pt"/>
    </style:style>
    <style:style style:name="T133_8" style:family="text">
      <style:text-properties fo:font-size="11pt" style:font-size-asian="11pt" style:font-name-complex="Arial" style:font-size-complex="11pt"/>
    </style:style>
    <style:style style:name="T133_9" style:family="text">
      <style:text-properties fo:font-size="11pt" style:font-size-asian="11pt" style:font-name-complex="Arial" style:font-size-complex="11pt"/>
    </style:style>
    <style:style style:name="P134" style:family="paragraph" style:parent-style-name="Normal">
      <style:text-properties fo:font-size="11pt" style:font-size-asian="11pt" style:font-name-complex="Arial" style:font-size-complex="11pt"/>
    </style:style>
    <style:style style:name="P135" style:family="paragraph" style:parent-style-name="Normal"/>
    <style:style style:name="T13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5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5_3" style:family="text">
      <style:text-properties fo:font-size="11pt" style:font-size-asian="11pt" style:font-name-complex="Arial" style:font-size-complex="11pt"/>
    </style:style>
    <style:style style:name="T135_4" style:family="text">
      <style:text-properties fo:font-size="11pt" style:font-size-asian="11pt" style:font-name-complex="Arial" style:font-size-complex="11pt"/>
    </style:style>
    <style:style style:name="T135_5" style:family="text">
      <style:text-properties fo:font-size="11pt" style:font-size-asian="11pt" style:font-name-complex="Arial" style:font-size-complex="11pt"/>
    </style:style>
    <style:style style:name="P136" style:family="paragraph" style:parent-style-name="Normal">
      <style:text-properties fo:font-size="11pt" style:font-size-asian="11pt" style:font-name-complex="Arial" style:font-size-complex="11pt"/>
    </style:style>
    <style:style style:name="P137" style:family="paragraph" style:parent-style-name="Normal"/>
    <style:style style:name="T137_1" style:family="text">
      <style:text-properties fo:font-size="11pt" style:font-size-asian="11pt" style:font-name-complex="Arial" style:font-size-complex="11pt"/>
    </style:style>
    <style:style style:name="T137_2" style:family="text">
      <style:text-properties fo:font-size="11pt" style:font-size-asian="11pt" style:font-name-complex="Arial" style:font-size-complex="11pt"/>
    </style:style>
    <style:style style:name="T137_3" style:family="text">
      <style:text-properties fo:font-size="11pt" style:font-size-asian="11pt" style:font-name-complex="Arial" style:font-size-complex="11pt"/>
    </style:style>
    <style:style style:name="P138" style:family="paragraph" style:parent-style-name="Normal">
      <style:text-properties fo:font-size="11pt" style:font-size-asian="11pt" style:font-name-complex="Arial" style:font-size-complex="11pt"/>
    </style:style>
    <style:style style:name="P139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139_1" style:family="text">
      <style:text-properties fo:font-style="normal" style:font-style-asian="normal"/>
    </style:style>
    <style:style style:name="T139_2" style:family="text">
      <style:text-properties fo:font-style="normal" style:font-style-asian="normal"/>
    </style:style>
    <style:style style:name="P140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41" style:family="paragraph" style:parent-style-name="Normal"/>
    <style:style style:name="T14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41_2" style:family="text"/>
    <style:style style:name="T141_3" style:family="text" style:parent-style-name="Internet_20_link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41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41_5" style:family="text">
      <style:text-properties fo:font-size="11pt" style:font-size-asian="11pt" style:font-name-complex="Arial" style:font-size-complex="11pt"/>
    </style:style>
    <style:style style:name="P142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43" style:family="paragraph" style:parent-style-name="Normal">
      <style:paragraph-properties fo:text-align="justify" fo:margin-bottom="0.212cm"/>
    </style:style>
    <style:style style:name="T143_1" style:family="text">
      <style:text-properties fo:font-size="11pt" style:font-size-asian="11pt" style:font-name-complex="Arial" style:font-size-complex="11pt"/>
    </style:style>
    <style:style style:name="P144" style:family="paragraph" style:parent-style-name="Normal">
      <style:paragraph-properties fo:text-align="justify" fo:text-indent="-0.63cm" fo:line-height="108%" fo:margin-left="1.259cm"/>
      <style:text-properties fo:font-size="11pt" style:font-size-asian="11pt" style:font-name-complex="Arial" style:font-size-complex="11pt" fo:language-asian="en" fo:country-asian="GB"/>
    </style:style>
    <style:style style:name="T144_1" style:family="text">
      <style:text-properties fo:font-size="11pt" style:font-size-asian="11pt" style:font-name-complex="Arial" style:font-size-complex="11pt" fo:language-asian="en" fo:country-asian="GB"/>
    </style:style>
    <style:style style:name="P145" style:family="paragraph" style:parent-style-name="Normal">
      <style:paragraph-properties fo:text-align="justify" fo:text-indent="-0.63cm" fo:line-height="108%" fo:margin-left="1.259cm"/>
      <style:text-properties fo:font-size="11pt" style:font-size-asian="11pt" style:font-name-complex="Arial" style:font-size-complex="11pt" fo:language-asian="en" fo:country-asian="GB"/>
    </style:style>
    <style:style style:name="T145_1" style:family="text">
      <style:text-properties fo:font-size="11pt" style:font-size-asian="11pt" style:font-name-complex="Arial" style:font-size-complex="11pt" fo:language-asian="en" fo:country-asian="GB"/>
    </style:style>
    <style:style style:name="P146" style:family="paragraph" style:parent-style-name="Normal">
      <style:paragraph-properties fo:text-align="justify" fo:text-indent="-0.63cm" fo:line-height="108%" fo:margin-left="1.259cm"/>
      <style:text-properties fo:font-size="11pt" style:font-size-asian="11pt" style:font-name-complex="Arial" style:font-size-complex="11pt" fo:language-asian="en" fo:country-asian="GB"/>
    </style:style>
    <style:style style:name="T146_1" style:family="text">
      <style:text-properties fo:font-size="11pt" style:font-size-asian="11pt" style:font-name-complex="Arial" style:font-size-complex="11pt" fo:language-asian="en" fo:country-asian="GB"/>
    </style:style>
    <style:style style:name="P147" style:family="paragraph" style:parent-style-name="Normal">
      <style:paragraph-properties fo:text-align="justify" fo:text-indent="-0.63cm" fo:line-height="108%" fo:margin-left="1.259cm"/>
      <style:text-properties fo:font-size="11pt" style:font-size-asian="11pt" style:font-name-complex="Arial" style:font-size-complex="11pt" fo:language-asian="en" fo:country-asian="GB"/>
    </style:style>
    <style:style style:name="T147_1" style:family="text">
      <style:text-properties fo:font-size="11pt" style:font-size-asian="11pt" style:font-name-complex="Arial" style:font-size-complex="11pt" fo:language-asian="en" fo:country-asian="GB"/>
    </style:style>
    <style:style style:name="P148" style:family="paragraph" style:parent-style-name="Normal">
      <style:paragraph-properties fo:text-align="justify" fo:text-indent="-0.63cm" fo:line-height="108%" fo:margin-left="1.259cm"/>
      <style:text-properties fo:font-size="11pt" style:font-size-asian="11pt" style:font-name-complex="Arial" style:font-size-complex="11pt" fo:language-asian="en" fo:country-asian="GB"/>
    </style:style>
    <style:style style:name="T148_1" style:family="text">
      <style:text-properties fo:font-size="11pt" style:font-size-asian="11pt" style:font-name-complex="Arial" style:font-size-complex="11pt" fo:language-asian="en" fo:country-asian="GB"/>
    </style:style>
    <style:style style:name="P149" style:family="paragraph" style:parent-style-name="Normal">
      <style:paragraph-properties fo:text-align="justify" fo:margin-bottom="0.212cm"/>
    </style:style>
    <style:style style:name="T149_1" style:family="text">
      <style:text-properties fo:font-size="11pt" style:font-size-asian="11pt" style:font-name-complex="Arial" style:font-size-complex="14pt"/>
    </style:style>
    <style:style style:name="T149_2" style:family="text">
      <style:text-properties fo:font-size="11pt" style:font-size-asian="11pt" style:font-name-complex="Arial" style:font-size-complex="14pt"/>
    </style:style>
    <style:style style:name="P150" style:family="paragraph" style:parent-style-name="Normal">
      <style:paragraph-properties fo:text-align="justify" fo:margin-bottom="0.212cm"/>
    </style:style>
    <style:style style:name="T150_1" style:family="text">
      <style:text-properties fo:font-size="11pt" style:font-size-asian="11pt" style:font-name-complex="Arial" style:font-size-complex="11pt"/>
    </style:style>
    <style:style style:name="P151" style:family="paragraph" style:parent-style-name="Normal">
      <style:paragraph-properties fo:text-align="justify" fo:text-indent="-0.63cm" fo:margin-bottom="0.212cm" fo:margin-left="1.259cm"/>
      <style:text-properties fo:font-size="11pt" style:font-size-asian="11pt" style:font-name-complex="Arial" style:font-size-complex="11pt" fo:language-asian="en" fo:country-asian="GB"/>
    </style:style>
    <style:style style:name="T151_1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P152" style:family="paragraph" style:parent-style-name="Normal">
      <style:paragraph-properties fo:text-align="justify" fo:text-indent="-0.63cm" fo:margin-bottom="0.212cm" fo:margin-left="1.259cm"/>
      <style:text-properties fo:font-size="11pt" style:font-size-asian="11pt" style:font-name-complex="Arial" style:font-size-complex="11pt" fo:language-asian="en" fo:country-asian="GB"/>
    </style:style>
    <style:style style:name="T152_1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P153" style:family="paragraph" style:parent-style-name="Normal">
      <style:paragraph-properties fo:text-align="justify" fo:text-indent="-0.63cm" fo:margin-bottom="0.212cm" fo:margin-left="1.259cm"/>
      <style:text-properties fo:font-size="11pt" style:font-size-asian="11pt" style:font-name-complex="Arial" style:font-size-complex="11pt" fo:language-asian="en" fo:country-asian="GB"/>
    </style:style>
    <style:style style:name="T153_1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P154" style:family="paragraph" style:parent-style-name="Normal">
      <style:paragraph-properties fo:text-align="justify" fo:text-indent="-0.63cm" fo:margin-bottom="0.212cm" fo:margin-left="1.259cm"/>
      <style:text-properties fo:font-size="11pt" style:font-size-asian="11pt" style:font-name-complex="Arial" style:font-size-complex="11pt" fo:language-asian="en" fo:country-asian="GB"/>
    </style:style>
    <style:style style:name="T154_1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P155" style:family="paragraph" style:parent-style-name="Normal">
      <style:paragraph-properties fo:text-align="justify" fo:margin-bottom="0.212cm"/>
    </style:style>
    <style:style style:name="T155_1" style:family="text">
      <style:text-properties fo:font-size="11pt" style:font-size-asian="11pt" style:font-size-complex="11pt"/>
    </style:style>
    <style:style style:name="T155_2" style:family="text">
      <style:text-properties fo:font-size="11pt" style:font-size-asian="11pt" style:font-name-complex="Arial" style:font-size-complex="11pt"/>
    </style:style>
    <style:style style:name="T155_3" style:family="text">
      <style:text-properties fo:font-size="11pt" style:font-size-asian="11pt" style:font-name-complex="Arial" style:font-size-complex="11pt"/>
    </style:style>
    <style:style style:name="T155_4" style:family="text">
      <style:text-properties fo:font-size="11pt" style:font-size-asian="11pt" style:font-name-complex="Arial" style:font-size-complex="11pt"/>
    </style:style>
    <style:style style:name="P156" style:family="paragraph" style:parent-style-name="Normal">
      <style:paragraph-properties fo:text-align="justify" fo:margin-bottom="0.212cm"/>
    </style:style>
    <style:style style:name="T156_1" style:family="text">
      <style:text-properties fo:color="#000000" fo:font-size="11pt" style:font-name-asian="Aptos" style:font-size-asian="11pt" style:font-name-complex="Arial" style:font-size-complex="11pt" style:letter-kerning="true"/>
    </style:style>
    <style:style style:name="T156_2" style:family="text">
      <style:text-properties fo:font-size="11pt" style:font-size-asian="11pt" style:font-name-complex="Arial" style:font-size-complex="11pt"/>
    </style:style>
    <style:style style:name="T156_3" style:family="text">
      <style:text-properties fo:font-size="11pt" style:font-size-asian="11pt" style:font-name-complex="Arial" style:font-size-complex="11pt"/>
    </style:style>
    <style:style style:name="T156_4" style:family="text">
      <style:text-properties fo:font-size="11pt" style:font-size-asian="11pt" style:font-name-complex="Arial" style:font-size-complex="11pt"/>
    </style:style>
    <style:style style:name="T156_5" style:family="text">
      <style:text-properties fo:color="#000000" fo:font-size="11pt" style:font-name-asian="Aptos" style:font-size-asian="11pt" style:font-name-complex="Arial" style:font-size-complex="11pt" style:letter-kerning="true"/>
    </style:style>
    <style:style style:name="T156_6" style:family="text">
      <style:text-properties fo:color="#000000" fo:font-size="11pt" style:font-name-asian="Aptos" style:font-size-asian="11pt" style:font-name-complex="Arial" style:font-size-complex="11pt" style:letter-kerning="true"/>
    </style:style>
    <style:style style:name="T156_7" style:family="text">
      <style:text-properties fo:color="#000000" fo:font-size="11pt" style:font-name-asian="Aptos" style:font-size-asian="11pt" style:font-name-complex="Arial" style:font-size-complex="11pt" style:letter-kerning="true"/>
    </style:style>
    <style:style style:name="T156_8" style:family="text">
      <style:text-properties fo:color="#000000" fo:font-size="11pt" style:font-name-asian="Aptos" style:font-size-asian="11pt" style:font-name-complex="Arial" style:font-size-complex="11pt" style:letter-kerning="true"/>
    </style:style>
    <style:style style:name="T156_9" style:family="text">
      <style:text-properties fo:color="#000000" fo:font-size="11pt" style:font-name-asian="Aptos" style:font-size-asian="11pt" style:font-name-complex="Arial" style:font-size-complex="11pt" style:letter-kerning="true"/>
    </style:style>
    <style:style style:name="T156_10" style:family="text">
      <style:text-properties fo:color="#000000" fo:font-size="11pt" style:font-name-asian="Aptos" style:font-size-asian="11pt" style:font-name-complex="Arial" style:font-size-complex="11pt" style:letter-kerning="true"/>
    </style:style>
    <style:style style:name="T156_11" style:family="text">
      <style:text-properties fo:color="#000000" fo:font-size="11pt" style:font-name-asian="Aptos" style:font-size-asian="11pt" style:font-name-complex="Arial" style:font-size-complex="11pt" style:letter-kerning="true"/>
    </style:style>
    <style:style style:name="T156_12" style:family="text">
      <style:text-properties fo:color="#000000" fo:font-size="11pt" style:font-name-asian="Aptos" style:font-size-asian="11pt" style:font-name-complex="Arial" style:font-size-complex="11pt" style:letter-kerning="true"/>
    </style:style>
    <style:style style:name="T156_13" style:family="text">
      <style:text-properties fo:color="#000000" fo:font-size="11pt" style:font-name-asian="Aptos" style:font-size-asian="11pt" style:font-name-complex="Arial" style:font-size-complex="11pt" style:letter-kerning="true"/>
    </style:style>
    <style:style style:name="T156_14" style:family="text">
      <style:text-properties fo:color="#000000" fo:font-size="11pt" style:font-name-asian="Aptos" style:font-size-asian="11pt" style:font-name-complex="Arial" style:font-size-complex="11pt" style:letter-kerning="true"/>
    </style:style>
    <style:style style:name="T156_15" style:family="text">
      <style:text-properties fo:color="#000000" fo:font-size="11pt" style:font-name-asian="Aptos" style:font-size-asian="11pt" style:font-name-complex="Arial" style:font-size-complex="11pt" style:letter-kerning="true"/>
    </style:style>
    <style:style style:name="T156_16" style:family="text">
      <style:text-properties fo:color="#000000" fo:font-size="11pt" style:font-name-asian="Aptos" style:font-size-asian="11pt" style:font-name-complex="Arial" style:font-size-complex="11pt" style:letter-kerning="true"/>
    </style:style>
    <style:style style:name="T156_17" style:family="text">
      <style:text-properties fo:color="#000000" fo:font-size="11pt" style:font-name-asian="Aptos" style:font-size-asian="11pt" style:font-name-complex="Arial" style:font-size-complex="11pt" style:letter-kerning="true"/>
    </style:style>
    <style:style style:name="T156_18" style:family="text">
      <style:text-properties fo:color="#000000" fo:font-size="11pt" style:font-name-asian="Aptos" style:font-size-asian="11pt" style:font-name-complex="Arial" style:font-size-complex="11pt" style:letter-kerning="true"/>
    </style:style>
    <style:style style:name="T156_19" style:family="text">
      <style:text-properties fo:color="#000000" fo:font-size="11pt" style:font-name-asian="Aptos" style:font-size-asian="11pt" style:font-name-complex="Arial" style:font-size-complex="11pt" style:letter-kerning="true"/>
    </style:style>
    <style:style style:name="T156_20" style:family="text">
      <style:text-properties fo:color="#000000" fo:font-size="11pt" style:font-name-asian="Aptos" style:font-size-asian="11pt" style:font-name-complex="Arial" style:font-size-complex="11pt" style:letter-kerning="true"/>
    </style:style>
    <style:style style:name="T156_21" style:family="text">
      <style:text-properties fo:color="#000000" fo:font-size="11pt" style:font-name-asian="Aptos" style:font-size-asian="11pt" style:font-name-complex="Arial" style:font-size-complex="11pt" style:letter-kerning="true"/>
    </style:style>
    <style:style style:name="T156_22" style:family="text">
      <style:text-properties fo:color="#000000" fo:font-size="11pt" style:font-name-asian="Aptos" style:font-size-asian="11pt" style:font-name-complex="Arial" style:font-size-complex="11pt" style:letter-kerning="true"/>
    </style:style>
    <style:style style:name="T156_23" style:family="text">
      <style:text-properties fo:color="#000000" fo:font-size="11pt" style:font-name-asian="Aptos" style:font-size-asian="11pt" style:font-name-complex="Arial" style:font-size-complex="11pt" style:letter-kerning="true"/>
    </style:style>
    <style:style style:name="T156_24" style:family="text">
      <style:text-properties fo:color="#000000" fo:font-size="11pt" style:font-name-asian="Aptos" style:font-size-asian="11pt" style:font-name-complex="Arial" style:font-size-complex="11pt" style:letter-kerning="true"/>
    </style:style>
    <style:style style:name="T156_25" style:family="text">
      <style:text-properties fo:color="#000000" fo:font-size="11pt" style:font-name-asian="Aptos" style:font-size-asian="11pt" style:font-name-complex="Arial" style:font-size-complex="11pt" style:letter-kerning="true"/>
    </style:style>
    <style:style style:name="T156_26" style:family="text">
      <style:text-properties fo:color="#000000" fo:font-size="11pt" style:font-name-asian="Aptos" style:font-size-asian="11pt" style:font-name-complex="Arial" style:font-size-complex="11pt" style:letter-kerning="true"/>
    </style:style>
    <style:style style:name="T156_27" style:family="text">
      <style:text-properties fo:color="#000000" fo:font-size="11pt" style:font-name-asian="Aptos" style:font-size-asian="11pt" style:font-name-complex="Arial" style:font-size-complex="11pt" style:letter-kerning="true"/>
    </style:style>
    <style:style style:name="T156_28" style:family="text">
      <style:text-properties fo:color="#000000" fo:font-size="11pt" style:font-name-asian="Aptos" style:font-size-asian="11pt" style:font-name-complex="Arial" style:font-size-complex="11pt" style:letter-kerning="true"/>
    </style:style>
    <style:style style:name="T156_29" style:family="text">
      <style:text-properties fo:font-size="11pt" style:font-size-asian="11pt" style:font-name-complex="Arial" style:font-size-complex="11pt" fo:language-asian="en" fo:country-asian="GB"/>
    </style:style>
    <style:style style:name="T156_30" style:family="text">
      <style:text-properties fo:font-size="11pt" style:font-size-asian="11pt" style:font-name-complex="Arial" style:font-size-complex="11pt" fo:language-asian="en" fo:country-asian="GB"/>
    </style:style>
    <style:style style:name="T156_31" style:family="text">
      <style:text-properties fo:font-size="11pt" style:font-size-asian="11pt" style:font-name-complex="Arial" style:font-size-complex="11pt" fo:language-asian="en" fo:country-asian="GB"/>
    </style:style>
    <style:style style:name="T156_32" style:family="text">
      <style:text-properties fo:font-size="11pt" style:font-size-asian="11pt" style:font-name-complex="Arial" style:font-size-complex="11pt" fo:language-asian="en" fo:country-asian="GB"/>
    </style:style>
    <style:style style:name="T156_33" style:family="text">
      <style:text-properties fo:font-size="11pt" style:font-size-asian="11pt" style:font-name-complex="Arial" style:font-size-complex="11pt" fo:language-asian="en" fo:country-asian="GB"/>
    </style:style>
    <style:style style:name="T156_34" style:family="text">
      <style:text-properties fo:font-size="11pt" style:font-size-asian="11pt" style:font-name-complex="Arial" style:font-size-complex="11pt" fo:language-asian="en" fo:country-asian="GB"/>
    </style:style>
    <style:style style:name="T156_35" style:family="text">
      <style:text-properties fo:font-size="11pt" style:font-size-asian="11pt" style:font-name-complex="Arial" style:font-size-complex="11pt" fo:language-asian="en" fo:country-asian="GB"/>
    </style:style>
    <style:style style:name="T156_36" style:family="text">
      <style:text-properties fo:font-size="11pt" style:font-size-asian="11pt" style:font-name-complex="Arial" style:font-size-complex="11pt" fo:language-asian="en" fo:country-asian="GB"/>
    </style:style>
    <style:style style:name="T156_37" style:family="text">
      <style:text-properties fo:font-size="11pt" style:font-size-asian="11pt" style:font-name-complex="Arial" style:font-size-complex="11pt" fo:language-asian="en" fo:country-asian="GB"/>
    </style:style>
    <style:style style:name="T156_38" style:family="text">
      <style:text-properties fo:font-size="11pt" style:font-size-asian="11pt" style:font-name-complex="Arial" style:font-size-complex="11pt" fo:language-asian="en" fo:country-asian="GB"/>
    </style:style>
    <style:style style:name="T156_39" style:family="text">
      <style:text-properties fo:font-size="11pt" style:font-size-asian="11pt" style:font-name-complex="Arial" style:font-size-complex="11pt" fo:language-asian="en" fo:country-asian="GB"/>
    </style:style>
    <style:style style:name="T156_40" style:family="text">
      <style:text-properties fo:font-size="11pt" style:font-size-asian="11pt" style:font-name-complex="Arial" style:font-size-complex="11pt" fo:language-asian="en" fo:country-asian="GB"/>
    </style:style>
    <style:style style:name="T156_41" style:family="text">
      <style:text-properties fo:font-size="11pt" style:font-size-asian="11pt" style:font-name-complex="Arial" style:font-size-complex="11pt" fo:language-asian="en" fo:country-asian="GB"/>
    </style:style>
    <style:style style:name="T156_42" style:family="text">
      <style:text-properties fo:font-size="11pt" style:font-size-asian="11pt" style:font-name-complex="Arial" style:font-size-complex="11pt" fo:language-asian="en" fo:country-asian="GB"/>
    </style:style>
    <style:style style:name="T156_43" style:family="text">
      <style:text-properties fo:font-size="11pt" style:font-size-asian="11pt" style:font-name-complex="Arial" style:font-size-complex="11pt" fo:language-asian="en" fo:country-asian="GB"/>
    </style:style>
    <style:style style:name="T156_44" style:family="text">
      <style:text-properties fo:font-size="11pt" style:font-size-asian="11pt" style:font-name-complex="Arial" style:font-size-complex="11pt" fo:language-asian="en" fo:country-asian="GB"/>
    </style:style>
    <style:style style:name="T156_45" style:family="text">
      <style:text-properties fo:font-size="11pt" style:font-size-asian="11pt" style:font-name-complex="Arial" style:font-size-complex="11pt" fo:language-asian="en" fo:country-asian="GB"/>
    </style:style>
    <style:style style:name="T156_46" style:family="text">
      <style:text-properties fo:font-size="11pt" style:font-size-asian="11pt" style:font-name-complex="Arial" style:font-size-complex="11pt" fo:language-asian="en" fo:country-asian="GB"/>
    </style:style>
    <style:style style:name="T156_47" style:family="text">
      <style:text-properties fo:font-size="11pt" style:font-size-asian="11pt" style:font-name-complex="Arial" style:font-size-complex="11pt" fo:language-asian="en" fo:country-asian="GB"/>
    </style:style>
    <style:style style:name="T156_48" style:family="text">
      <style:text-properties fo:font-size="11pt" style:font-size-asian="11pt" style:font-name-complex="Arial" style:font-size-complex="11pt"/>
    </style:style>
    <style:style style:name="T156_49" style:family="text">
      <style:text-properties fo:font-size="11pt" style:font-size-asian="11pt" style:font-name-complex="Arial" style:font-size-complex="11pt"/>
    </style:style>
    <style:style style:name="T156_50" style:family="text">
      <style:text-properties fo:font-size="11pt" style:font-size-asian="11pt" style:font-name-complex="Arial" style:font-size-complex="11pt"/>
    </style:style>
    <style:style style:name="T156_51" style:family="text">
      <style:text-properties fo:font-size="11pt" style:font-size-asian="11pt" style:font-name-complex="Arial" style:font-size-complex="11pt"/>
    </style:style>
    <style:style style:name="P157" style:family="paragraph" style:parent-style-name="Normal">
      <style:paragraph-properties fo:text-align="justify"/>
    </style:style>
    <style:style style:name="T157_1" style:family="text">
      <style:text-properties fo:font-size="11pt" style:font-size-asian="11pt" style:font-name-complex="Arial" style:font-size-complex="11pt" fo:language-asian="en" fo:country-asian="GB"/>
    </style:style>
    <style:style style:name="T157_2" style:family="text">
      <style:text-properties fo:font-size="11pt" style:font-size-asian="11pt" style:font-name-complex="Arial" style:font-size-complex="11pt" fo:language-asian="en" fo:country-asian="GB"/>
    </style:style>
    <style:style style:name="T157_3" style:family="text">
      <style:text-properties fo:font-size="11pt" style:font-size-asian="11pt" style:font-name-complex="Arial" style:font-size-complex="11pt" fo:language-asian="en" fo:country-asian="GB"/>
    </style:style>
    <style:style style:name="T157_4" style:family="text">
      <style:text-properties fo:font-size="11pt" style:font-size-asian="11pt" style:font-name-complex="Arial" style:font-size-complex="11pt" fo:language-asian="en" fo:country-asian="GB"/>
    </style:style>
    <style:style style:name="T157_5" style:family="text">
      <style:text-properties fo:font-size="11pt" style:font-size-asian="11pt" style:font-name-complex="Arial" style:font-size-complex="11pt" fo:language-asian="en" fo:country-asian="GB"/>
    </style:style>
    <style:style style:name="T157_6" style:family="text">
      <style:text-properties fo:font-size="11pt" style:font-size-asian="11pt" style:font-name-complex="Arial" style:font-size-complex="11pt" fo:language-asian="en" fo:country-asian="GB"/>
    </style:style>
    <style:style style:name="T157_7" style:family="text">
      <style:text-properties fo:font-size="11pt" style:font-size-asian="11pt" style:font-name-complex="Arial" style:font-size-complex="11pt" fo:language-asian="en" fo:country-asian="GB"/>
    </style:style>
    <style:style style:name="T157_8" style:family="text">
      <style:text-properties fo:font-size="11pt" style:font-size-asian="11pt" style:font-name-complex="Arial" style:font-size-complex="11pt" fo:language-asian="en" fo:country-asian="GB"/>
    </style:style>
    <style:style style:name="T157_9" style:family="text">
      <style:text-properties fo:font-size="11pt" style:font-size-asian="11pt" style:font-name-complex="Arial" style:font-size-complex="11pt" fo:language-asian="en" fo:country-asian="GB"/>
    </style:style>
    <style:style style:name="T157_10" style:family="text">
      <style:text-properties fo:font-size="11pt" style:font-size-asian="11pt" style:font-name-complex="Arial" style:font-size-complex="11pt" fo:language-asian="en" fo:country-asian="GB"/>
    </style:style>
    <style:style style:name="T157_11" style:family="text">
      <style:text-properties fo:font-size="11pt" style:font-size-asian="11pt" style:font-name-complex="Arial" style:font-size-complex="11pt" fo:language-asian="en" fo:country-asian="GB"/>
    </style:style>
    <style:style style:name="T157_12" style:family="text">
      <style:text-properties fo:font-size="11pt" style:font-size-asian="11pt" style:font-name-complex="Arial" style:font-size-complex="11pt" fo:language-asian="en" fo:country-asian="GB"/>
    </style:style>
    <style:style style:name="T157_13" style:family="text">
      <style:text-properties fo:font-size="11pt" style:font-size-asian="11pt" style:font-name-complex="Arial" style:font-size-complex="11pt" fo:language-asian="en" fo:country-asian="GB"/>
    </style:style>
    <style:style style:name="T157_14" style:family="text">
      <style:text-properties fo:font-size="11pt" style:font-size-asian="11pt" style:font-name-complex="Arial" style:font-size-complex="11pt" fo:language-asian="en" fo:country-asian="GB"/>
    </style:style>
    <style:style style:name="T157_15" style:family="text">
      <style:text-properties fo:font-size="11pt" style:font-size-asian="11pt" style:font-name-complex="Arial" style:font-size-complex="11pt" fo:language-asian="en" fo:country-asian="GB"/>
    </style:style>
    <style:style style:name="T157_16" style:family="text">
      <style:text-properties fo:font-size="11pt" style:font-size-asian="11pt" style:font-name-complex="Arial" style:font-size-complex="11pt" fo:language-asian="en" fo:country-asian="GB"/>
    </style:style>
    <style:style style:name="T157_17" style:family="text">
      <style:text-properties fo:font-size="11pt" style:font-size-asian="11pt" style:font-name-complex="Arial" style:font-size-complex="11pt" fo:language-asian="en" fo:country-asian="GB"/>
    </style:style>
    <style:style style:name="T157_18" style:family="text">
      <style:text-properties fo:font-size="11pt" style:font-size-asian="11pt" style:font-name-complex="Arial" style:font-size-complex="11pt" fo:language-asian="en" fo:country-asian="GB"/>
    </style:style>
    <style:style style:name="T157_19" style:family="text">
      <style:text-properties fo:font-size="11pt" style:font-size-asian="11pt" style:font-name-complex="Arial" style:font-size-complex="11pt" fo:language-asian="en" fo:country-asian="GB"/>
    </style:style>
    <style:style style:name="T157_20" style:family="text">
      <style:text-properties fo:font-size="11pt" style:font-size-asian="11pt" style:font-name-complex="Arial" style:font-size-complex="11pt" fo:language-asian="en" fo:country-asian="GB"/>
    </style:style>
    <style:style style:name="T157_21" style:family="text">
      <style:text-properties fo:font-size="11pt" style:font-size-asian="11pt" style:font-name-complex="Arial" style:font-size-complex="11pt" fo:language-asian="en" fo:country-asian="GB"/>
    </style:style>
    <style:style style:name="T157_22" style:family="text">
      <style:text-properties fo:font-size="11pt" style:font-size-asian="11pt" style:font-name-complex="Arial" style:font-size-complex="11pt" fo:language-asian="en" fo:country-asian="GB"/>
    </style:style>
    <style:style style:name="T157_23" style:family="text">
      <style:text-properties fo:font-size="11pt" style:font-size-asian="11pt" style:font-name-complex="Arial" style:font-size-complex="11pt" fo:language-asian="en" fo:country-asian="GB"/>
    </style:style>
    <style:style style:name="T157_24" style:family="text">
      <style:text-properties fo:font-size="11pt" style:font-size-asian="11pt" style:font-name-complex="Arial" style:font-size-complex="11pt" fo:language-asian="en" fo:country-asian="GB"/>
    </style:style>
    <style:style style:name="P158" style:family="paragraph" style:parent-style-name="Normal">
      <style:text-properties fo:font-size="11pt" style:font-size-asian="11pt" style:font-name-complex="Arial" style:font-size-complex="11pt" fo:language-asian="en" fo:country-asian="GB"/>
    </style:style>
    <style:style style:name="P159" style:family="paragraph" style:parent-style-name="Normal"/>
    <style:style style:name="T15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59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59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59_4" style:family="text">
      <style:text-properties fo:font-size="11pt" style:font-size-asian="11pt" style:font-name-complex="Arial" style:font-size-complex="11pt" fo:font-weight="bold" style:font-weight-asian="bold"/>
    </style:style>
    <style:style style:name="P160" style:family="paragraph" style:parent-style-name="Normal">
      <style:text-properties fo:font-size="11pt" style:font-size-asian="11pt" style:font-name-complex="Arial" style:font-size-complex="11pt" fo:language-asian="en" fo:country-asian="GB"/>
    </style:style>
    <style:style style:name="P161" style:family="paragraph" style:parent-style-name="Normal">
      <style:paragraph-properties fo:text-align="justify"/>
    </style:style>
    <style:style style:name="T161_1" style:family="text">
      <style:text-properties fo:font-size="11pt" style:font-size-asian="11pt" style:font-name-complex="Arial" style:font-size-complex="11pt" fo:language-asian="en" fo:country-asian="GB"/>
    </style:style>
    <style:style style:name="T161_2" style:family="text">
      <style:text-properties fo:font-style="italic" style:font-style-asian="italic" style:font-style-complex="italic" fo:font-size="11pt" style:font-size-asian="11pt" style:font-name-complex="Arial" style:font-size-complex="11pt" fo:language-asian="en" fo:country-asian="GB"/>
    </style:style>
    <style:style style:name="T161_3" style:family="text">
      <style:text-properties fo:font-size="11pt" style:font-size-asian="11pt" style:font-name-complex="Arial" style:font-size-complex="11pt" fo:language-asian="en" fo:country-asian="GB"/>
    </style:style>
    <style:style style:name="P162" style:family="paragraph" style:parent-style-name="Normal">
      <style:paragraph-properties fo:text-align="justify" fo:margin-top="0.494cm"/>
    </style:style>
    <style:style style:name="T162_1" style:family="text">
      <style:text-properties fo:font-size="11pt" style:font-size-asian="11pt" style:font-name-complex="Arial" style:font-size-complex="11pt" fo:language-asian="en" fo:country-asian="GB"/>
    </style:style>
    <style:style style:name="T162_2" style:family="text">
      <style:text-properties fo:font-size="11pt" style:font-size-asian="11pt" style:font-name-complex="Arial" style:font-size-complex="11pt" fo:language-asian="en" fo:country-asian="GB"/>
    </style:style>
    <style:style style:name="T162_3" style:family="text">
      <style:text-properties fo:font-size="11pt" style:font-size-asian="11pt" style:font-name-complex="Arial" style:font-size-complex="11pt" fo:language-asian="en" fo:country-asian="GB"/>
    </style:style>
    <style:style style:name="T162_4" style:family="text">
      <style:text-properties fo:font-size="11pt" style:font-size-asian="11pt" style:font-name-complex="Arial" style:font-size-complex="11pt" fo:language-asian="en" fo:country-asian="GB"/>
    </style:style>
    <style:style style:name="T162_5" style:family="text">
      <style:text-properties fo:font-style="italic" style:font-style-asian="italic" style:font-style-complex="italic" fo:font-size="11pt" style:font-size-asian="11pt" style:font-name-complex="Arial" style:font-size-complex="11pt" fo:language-asian="en" fo:country-asian="GB"/>
    </style:style>
    <style:style style:name="T162_6" style:family="text">
      <style:text-properties fo:font-size="11pt" style:font-size-asian="11pt" style:font-name-complex="Arial" style:font-size-complex="11pt" fo:language-asian="en" fo:country-asian="GB"/>
    </style:style>
    <style:style style:name="T162_7" style:family="text">
      <style:text-properties fo:font-style="italic" style:font-style-asian="italic" style:font-style-complex="italic" fo:font-size="11pt" style:font-size-asian="11pt" style:font-name-complex="Arial" style:font-size-complex="11pt" fo:language-asian="en" fo:country-asian="GB"/>
    </style:style>
    <style:style style:name="T162_8" style:family="text">
      <style:text-properties fo:font-size="11pt" style:font-size-asian="11pt" style:font-name-complex="Arial" style:font-size-complex="11pt" fo:language-asian="en" fo:country-asian="GB"/>
    </style:style>
    <style:style style:name="P163" style:family="paragraph" style:parent-style-name="Normal">
      <style:paragraph-properties fo:text-align="justify" fo:margin-top="0.494cm"/>
    </style:style>
    <style:style style:name="T163_1" style:family="text">
      <style:text-properties fo:font-size="11pt" style:font-size-asian="11pt" style:font-name-complex="Arial" style:font-size-complex="11pt" fo:language-asian="en" fo:country-asian="GB"/>
    </style:style>
    <style:style style:name="T163_2" style:family="text">
      <style:text-properties fo:font-style="italic" style:font-style-asian="italic" style:font-style-complex="italic" fo:font-size="11pt" style:font-size-asian="11pt" style:font-name-complex="Arial" style:font-size-complex="11pt" fo:language-asian="en" fo:country-asian="GB"/>
    </style:style>
    <style:style style:name="T163_3" style:family="text">
      <style:text-properties fo:font-size="11pt" style:font-size-asian="11pt" style:font-name-complex="Arial" style:font-size-complex="11pt" fo:language-asian="en" fo:country-asian="GB"/>
    </style:style>
    <style:style style:name="T163_4" style:family="text">
      <style:text-properties fo:font-size="11pt" style:font-size-asian="11pt" style:font-name-complex="Arial" style:font-size-complex="11pt" fo:language-asian="en" fo:country-asian="GB"/>
    </style:style>
    <style:style style:name="T163_5" style:family="text">
      <style:text-properties fo:font-size="11pt" style:font-size-asian="11pt" style:font-name-complex="Arial" style:font-size-complex="11pt" fo:language-asian="en" fo:country-asian="GB"/>
    </style:style>
    <style:style style:name="T163_6" style:family="text">
      <style:text-properties fo:font-size="11pt" style:font-size-asian="11pt" style:font-name-complex="Arial" style:font-size-complex="11pt" fo:language-asian="en" fo:country-asian="GB"/>
    </style:style>
    <style:style style:name="P164" style:family="paragraph" style:parent-style-name="Normal">
      <style:paragraph-properties fo:text-align="justify" fo:margin-top="0.494cm"/>
    </style:style>
    <style:style style:name="T164_1" style:family="text">
      <style:text-properties fo:font-size="11pt" style:font-size-asian="11pt" style:font-name-complex="Arial" style:font-size-complex="11pt" fo:language-asian="en" fo:country-asian="GB"/>
    </style:style>
    <style:style style:name="T164_2" style:family="text">
      <style:text-properties fo:font-style="italic" style:font-style-asian="italic" style:font-style-complex="italic" fo:font-size="11pt" style:font-size-asian="11pt" style:font-name-complex="Arial" style:font-size-complex="11pt" fo:language-asian="en" fo:country-asian="GB"/>
    </style:style>
    <style:style style:name="T164_3" style:family="text">
      <style:text-properties fo:font-size="11pt" style:font-size-asian="11pt" style:font-name-complex="Arial" style:font-size-complex="11pt" fo:language-asian="en" fo:country-asian="GB"/>
    </style:style>
    <style:style style:name="T164_4" style:family="text">
      <style:text-properties fo:font-style="italic" style:font-style-asian="italic" style:font-style-complex="italic" fo:font-size="11pt" style:font-size-asian="11pt" style:font-name-complex="Arial" style:font-size-complex="11pt" fo:language-asian="en" fo:country-asian="GB"/>
    </style:style>
    <style:style style:name="T164_5" style:family="text">
      <style:text-properties fo:font-size="11pt" style:font-size-asian="11pt" style:font-name-complex="Arial" style:font-size-complex="11pt" fo:language-asian="en" fo:country-asian="GB"/>
    </style:style>
    <style:style style:name="T164_6" style:family="text">
      <style:text-properties fo:font-size="11pt" style:font-size-asian="11pt" style:font-name-complex="Arial" style:font-size-complex="11pt" fo:language-asian="en" fo:country-asian="GB"/>
    </style:style>
    <style:style style:name="T164_7" style:family="text">
      <style:text-properties fo:font-size="11pt" style:font-size-asian="11pt" style:font-name-complex="Arial" style:font-size-complex="11pt" fo:language-asian="en" fo:country-asian="GB"/>
    </style:style>
    <style:style style:name="T164_8" style:family="text">
      <style:text-properties fo:font-size="11pt" style:font-size-asian="11pt" style:font-name-complex="Arial" style:font-size-complex="11pt" fo:language-asian="en" fo:country-asian="GB"/>
    </style:style>
    <style:style style:name="T164_9" style:family="text">
      <style:text-properties fo:font-size="11pt" style:font-size-asian="11pt" style:font-name-complex="Arial" style:font-size-complex="11pt" fo:language-asian="en" fo:country-asian="GB"/>
    </style:style>
    <style:style style:name="P165" style:family="paragraph" style:parent-style-name="Normal">
      <style:paragraph-properties fo:text-align="justify" fo:margin-top="0.494cm"/>
    </style:style>
    <style:style style:name="T165_1" style:family="text">
      <style:text-properties fo:font-size="11pt" style:font-size-asian="11pt" style:font-name-complex="Arial" style:font-size-complex="11pt" fo:language-asian="en" fo:country-asian="GB"/>
    </style:style>
    <style:style style:name="T165_2" style:family="text">
      <style:text-properties fo:font-size="11pt" style:font-size-asian="11pt" style:font-name-complex="Arial" style:font-size-complex="11pt" fo:language-asian="en" fo:country-asian="GB"/>
    </style:style>
    <style:style style:name="T165_3" style:family="text">
      <style:text-properties fo:font-size="11pt" style:font-size-asian="11pt" style:font-name-complex="Arial" style:font-size-complex="11pt" fo:language-asian="en" fo:country-asian="GB"/>
    </style:style>
    <style:style style:name="T165_4" style:family="text">
      <style:text-properties fo:font-size="11pt" style:font-size-asian="11pt" style:font-name-complex="Arial" style:font-size-complex="11pt" fo:language-asian="en" fo:country-asian="GB"/>
    </style:style>
    <style:style style:name="T165_5" style:family="text">
      <style:text-properties fo:font-size="11pt" style:font-size-asian="11pt" style:font-name-complex="Arial" style:font-size-complex="11pt" fo:language-asian="en" fo:country-asian="GB"/>
    </style:style>
    <style:style style:name="T165_6" style:family="text">
      <style:text-properties fo:font-size="11pt" style:font-size-asian="11pt" style:font-name-complex="Arial" style:font-size-complex="11pt" fo:language-asian="en" fo:country-asian="GB"/>
    </style:style>
    <style:style style:name="T165_7" style:family="text">
      <style:text-properties fo:font-size="11pt" style:font-size-asian="11pt" style:font-name-complex="Arial" style:font-size-complex="11pt" fo:language-asian="en" fo:country-asian="GB"/>
    </style:style>
    <style:style style:name="T165_8" style:family="text">
      <style:text-properties fo:font-size="11pt" style:font-size-asian="11pt" style:font-name-complex="Arial" style:font-size-complex="11pt" fo:language-asian="en" fo:country-asian="GB"/>
    </style:style>
    <style:style style:name="T165_9" style:family="text">
      <style:text-properties fo:font-size="11pt" style:font-size-asian="11pt" style:font-name-complex="Arial" style:font-size-complex="11pt" fo:language-asian="en" fo:country-asian="GB"/>
    </style:style>
    <style:style style:name="T165_10" style:family="text">
      <style:text-properties fo:font-size="11pt" style:font-size-asian="11pt" style:font-name-complex="Arial" style:font-size-complex="11pt" fo:language-asian="en" fo:country-asian="GB"/>
    </style:style>
    <style:style style:name="T165_11" style:family="text">
      <style:text-properties fo:font-size="11pt" style:font-size-asian="11pt" style:font-name-complex="Arial" style:font-size-complex="11pt" fo:language-asian="en" fo:country-asian="GB"/>
    </style:style>
    <style:style style:name="T165_12" style:family="text">
      <style:text-properties fo:font-size="11pt" style:font-size-asian="11pt" style:font-name-complex="Arial" style:font-size-complex="11pt" fo:language-asian="en" fo:country-asian="GB"/>
    </style:style>
    <style:style style:name="T165_13" style:family="text">
      <style:text-properties fo:font-size="11pt" style:font-size-asian="11pt" style:font-name-complex="Arial" style:font-size-complex="11pt" fo:language-asian="en" fo:country-asian="GB"/>
    </style:style>
    <style:style style:name="T165_14" style:family="text">
      <style:text-properties fo:font-size="11pt" style:font-size-asian="11pt" style:font-name-complex="Arial" style:font-size-complex="11pt" fo:language-asian="en" fo:country-asian="GB"/>
    </style:style>
    <style:style style:name="T165_15" style:family="text">
      <style:text-properties fo:font-size="11pt" style:font-size-asian="11pt" style:font-name-complex="Arial" style:font-size-complex="11pt" fo:language-asian="en" fo:country-asian="GB"/>
    </style:style>
    <style:style style:name="T165_16" style:family="text">
      <style:text-properties fo:font-size="11pt" style:font-size-asian="11pt" style:font-name-complex="Arial" style:font-size-complex="11pt" fo:language-asian="en" fo:country-asian="GB"/>
    </style:style>
    <style:style style:name="T165_17" style:family="text">
      <style:text-properties fo:font-size="11pt" style:font-size-asian="11pt" style:font-name-complex="Arial" style:font-size-complex="11pt" fo:language-asian="en" fo:country-asian="GB"/>
    </style:style>
    <style:style style:name="T165_18" style:family="text">
      <style:text-properties fo:font-size="11pt" style:font-size-asian="11pt" style:font-name-complex="Arial" style:font-size-complex="11pt" fo:language-asian="en" fo:country-asian="GB"/>
    </style:style>
    <style:style style:name="T165_19" style:family="text">
      <style:text-properties fo:font-size="11pt" style:font-size-asian="11pt" style:font-name-complex="Arial" style:font-size-complex="11pt" fo:language-asian="en" fo:country-asian="GB"/>
    </style:style>
    <style:style style:name="P166" style:family="paragraph" style:parent-style-name="Normal">
      <style:paragraph-properties fo:text-align="justify" fo:margin-top="0.494cm"/>
    </style:style>
    <style:style style:name="T166_1" style:family="text">
      <style:text-properties fo:font-size="11pt" style:font-size-asian="11pt" style:font-name-complex="Arial" style:font-size-complex="11pt" fo:language-asian="en" fo:country-asian="GB"/>
    </style:style>
    <style:style style:name="T166_2" style:family="text">
      <style:text-properties fo:font-size="11pt" style:font-size-asian="11pt" style:font-name-complex="Arial" style:font-size-complex="11pt" fo:language-asian="en" fo:country-asian="GB"/>
    </style:style>
    <style:style style:name="T166_3" style:family="text">
      <style:text-properties fo:font-size="11pt" style:font-size-asian="11pt" style:font-name-complex="Arial" style:font-size-complex="11pt" fo:language-asian="en" fo:country-asian="GB"/>
    </style:style>
    <style:style style:name="T166_4" style:family="text">
      <style:text-properties fo:font-size="11pt" style:font-size-asian="11pt" style:font-name-complex="Arial" style:font-size-complex="11pt" fo:language-asian="en" fo:country-asian="GB"/>
    </style:style>
    <style:style style:name="T166_5" style:family="text">
      <style:text-properties fo:font-size="11pt" style:font-size-asian="11pt" style:font-name-complex="Arial" style:font-size-complex="11pt" fo:language-asian="en" fo:country-asian="GB"/>
    </style:style>
    <style:style style:name="T166_6" style:family="text">
      <style:text-properties fo:font-size="11pt" style:font-size-asian="11pt" style:font-name-complex="Arial" style:font-size-complex="11pt" fo:language-asian="en" fo:country-asian="GB"/>
    </style:style>
    <style:style style:name="T166_7" style:family="text">
      <style:text-properties fo:font-size="11pt" style:font-size-asian="11pt" style:font-name-complex="Arial" style:font-size-complex="11pt" fo:language-asian="en" fo:country-asian="GB"/>
    </style:style>
    <style:style style:name="T166_8" style:family="text">
      <style:text-properties fo:font-size="11pt" style:font-size-asian="11pt" style:font-name-complex="Arial" style:font-size-complex="11pt" fo:language-asian="en" fo:country-asian="GB"/>
    </style:style>
    <style:style style:name="T166_9" style:family="text">
      <style:text-properties fo:font-size="11pt" style:font-size-asian="11pt" style:font-name-complex="Arial" style:font-size-complex="11pt" fo:language-asian="en" fo:country-asian="GB"/>
    </style:style>
    <style:style style:name="T166_10" style:family="text">
      <style:text-properties fo:font-size="11pt" style:font-size-asian="11pt" style:font-name-complex="Arial" style:font-size-complex="11pt" fo:language-asian="en" fo:country-asian="GB"/>
    </style:style>
    <style:style style:name="T166_11" style:family="text">
      <style:text-properties fo:font-size="11pt" style:font-size-asian="11pt" style:font-name-complex="Arial" style:font-size-complex="11pt" fo:language-asian="en" fo:country-asian="GB"/>
    </style:style>
    <style:style style:name="T166_12" style:family="text">
      <style:text-properties fo:font-size="11pt" style:font-size-asian="11pt" style:font-name-complex="Arial" style:font-size-complex="11pt" fo:language-asian="en" fo:country-asian="GB"/>
    </style:style>
    <style:style style:name="T166_13" style:family="text">
      <style:text-properties fo:font-size="11pt" style:font-size-asian="11pt" style:font-name-complex="Arial" style:font-size-complex="11pt" fo:language-asian="en" fo:country-asian="GB"/>
    </style:style>
    <style:style style:name="T166_14" style:family="text">
      <style:text-properties fo:font-size="11pt" style:font-size-asian="11pt" style:font-name-complex="Arial" style:font-size-complex="11pt" fo:language-asian="en" fo:country-asian="GB"/>
    </style:style>
    <style:style style:name="T166_15" style:family="text">
      <style:text-properties fo:font-size="11pt" style:font-size-asian="11pt" style:font-name-complex="Arial" style:font-size-complex="11pt" fo:language-asian="en" fo:country-asian="GB"/>
    </style:style>
    <style:style style:name="T166_16" style:family="text">
      <style:text-properties fo:font-size="11pt" style:font-size-asian="11pt" style:font-name-complex="Arial" style:font-size-complex="11pt" fo:language-asian="en" fo:country-asian="GB"/>
    </style:style>
    <style:style style:name="T166_17" style:family="text">
      <style:text-properties fo:font-size="11pt" style:font-size-asian="11pt" style:font-name-complex="Arial" style:font-size-complex="11pt" fo:language-asian="en" fo:country-asian="GB"/>
    </style:style>
    <style:style style:name="T166_18" style:family="text">
      <style:text-properties fo:font-size="11pt" style:font-size-asian="11pt" style:font-name-complex="Arial" style:font-size-complex="11pt" fo:language-asian="en" fo:country-asian="GB"/>
    </style:style>
    <style:style style:name="T166_19" style:family="text">
      <style:text-properties fo:font-size="11pt" style:font-size-asian="11pt" style:font-name-complex="Arial" style:font-size-complex="11pt" fo:language-asian="en" fo:country-asian="GB"/>
    </style:style>
    <style:style style:name="T166_20" style:family="text">
      <style:text-properties fo:font-size="11pt" style:font-size-asian="11pt" style:font-name-complex="Arial" style:font-size-complex="11pt" fo:language-asian="en" fo:country-asian="GB"/>
    </style:style>
    <style:style style:name="T166_21" style:family="text">
      <style:text-properties fo:font-size="11pt" style:font-size-asian="11pt" style:font-name-complex="Arial" style:font-size-complex="11pt" fo:language-asian="en" fo:country-asian="GB"/>
    </style:style>
    <style:style style:name="T166_22" style:family="text">
      <style:text-properties fo:font-size="11pt" style:font-size-asian="11pt" style:font-name-complex="Arial" style:font-size-complex="11pt" fo:language-asian="en" fo:country-asian="GB"/>
    </style:style>
    <style:style style:name="T166_23" style:family="text">
      <style:text-properties fo:font-size="11pt" style:font-size-asian="11pt" style:font-name-complex="Arial" style:font-size-complex="11pt" fo:language-asian="en" fo:country-asian="GB"/>
    </style:style>
    <style:style style:name="T166_24" style:family="text">
      <style:text-properties fo:font-size="11pt" style:font-size-asian="11pt" style:font-name-complex="Arial" style:font-size-complex="11pt" fo:language-asian="en" fo:country-asian="GB"/>
    </style:style>
    <style:style style:name="P167" style:family="paragraph" style:parent-style-name="Normal">
      <style:paragraph-properties fo:text-align="justify" fo:margin-top="0.494cm"/>
    </style:style>
    <style:style style:name="T167_1" style:family="text">
      <style:text-properties fo:font-size="11pt" style:font-size-asian="11pt" style:font-name-complex="Arial" style:font-size-complex="11pt" fo:language-asian="en" fo:country-asian="GB"/>
    </style:style>
    <style:style style:name="P168" style:family="paragraph" style:parent-style-name="Normal">
      <style:paragraph-properties fo:text-align="justify" fo:margin-top="0.494cm"/>
    </style:style>
    <style:style style:name="T168_1" style:family="text">
      <style:text-properties fo:font-size="11pt" style:font-size-asian="11pt" style:font-name-complex="Arial" style:font-size-complex="11pt" fo:language-asian="en" fo:country-asian="GB"/>
    </style:style>
    <style:style style:name="T168_2" style:family="text">
      <style:text-properties fo:font-size="11pt" style:font-size-asian="11pt" style:font-name-complex="Arial" style:font-size-complex="11pt" fo:language-asian="en" fo:country-asian="GB"/>
    </style:style>
    <style:style style:name="T168_3" style:family="text">
      <style:text-properties fo:font-size="11pt" style:font-size-asian="11pt" style:font-name-complex="Arial" style:font-size-complex="11pt" fo:language-asian="en" fo:country-asian="GB"/>
    </style:style>
    <style:style style:name="T168_4" style:family="text">
      <style:text-properties fo:font-size="11pt" style:font-size-asian="11pt" style:font-name-complex="Arial" style:font-size-complex="11pt" fo:language-asian="en" fo:country-asian="GB"/>
    </style:style>
    <style:style style:name="P169" style:family="paragraph" style:parent-style-name="Normal">
      <style:paragraph-properties fo:text-align="justify" fo:margin-top="0.494cm" fo:margin-bottom="0.494cm"/>
    </style:style>
    <style:style style:name="T169_1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T169_2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P170" style:family="paragraph" style:parent-style-name="Normal">
      <style:paragraph-properties fo:text-align="justify" fo:margin-bottom="0.212cm"/>
    </style:style>
    <style:style style:name="T170_1" style:family="text">
      <style:text-properties fo:font-size="11pt" style:font-size-asian="11pt" style:font-name-complex="Arial" style:font-size-complex="11pt" fo:language-asian="en" fo:country-asian="GB"/>
    </style:style>
    <style:style style:name="T170_2" style:family="text">
      <style:text-properties fo:font-size="11pt" style:font-size-asian="11pt" style:font-name-complex="Arial" style:font-size-complex="11pt" fo:language-asian="en" fo:country-asian="GB"/>
    </style:style>
    <style:style style:name="T170_3" style:family="text">
      <style:text-properties fo:font-size="11pt" style:font-size-asian="11pt" style:font-name-complex="Arial" style:font-size-complex="11pt" fo:language-asian="en" fo:country-asian="GB"/>
    </style:style>
    <style:style style:name="T170_4" style:family="text">
      <style:text-properties fo:font-size="11pt" style:font-size-asian="11pt" style:font-name-complex="Arial" style:font-size-complex="11pt" fo:language-asian="en" fo:country-asian="GB"/>
    </style:style>
    <style:style style:name="T170_5" style:family="text">
      <style:text-properties fo:font-size="11pt" style:font-size-asian="11pt" style:font-name-complex="Arial" style:font-size-complex="11pt" fo:language-asian="en" fo:country-asian="GB"/>
    </style:style>
    <style:style style:name="T170_6" style:family="text">
      <style:text-properties fo:font-size="11pt" style:font-size-asian="11pt" style:font-name-complex="Arial" style:font-size-complex="11pt" fo:language-asian="en" fo:country-asian="GB"/>
    </style:style>
    <style:style style:name="T170_7" style:family="text">
      <style:text-properties fo:font-size="11pt" style:font-size-asian="11pt" style:font-name-complex="Arial" style:font-size-complex="11pt" fo:language-asian="en" fo:country-asian="GB"/>
    </style:style>
    <style:style style:name="T170_8" style:family="text">
      <style:text-properties fo:font-size="11pt" style:font-size-asian="11pt" style:font-name-complex="Arial" style:font-size-complex="11pt" fo:language-asian="en" fo:country-asian="GB"/>
    </style:style>
    <style:style style:name="T170_9" style:family="text">
      <style:text-properties fo:font-size="11pt" style:font-size-asian="11pt" style:font-name-complex="Arial" style:font-size-complex="11pt" fo:language-asian="en" fo:country-asian="GB"/>
    </style:style>
    <style:style style:name="T170_10" style:family="text">
      <style:text-properties fo:font-size="11pt" style:font-size-asian="11pt" style:font-name-complex="Arial" style:font-size-complex="11pt" fo:language-asian="en" fo:country-asian="GB"/>
    </style:style>
    <style:style style:name="T170_11" style:family="text">
      <style:text-properties fo:font-size="11pt" style:font-size-asian="11pt" style:font-name-complex="Arial" style:font-size-complex="11pt" fo:language-asian="en" fo:country-asian="GB"/>
    </style:style>
    <style:style style:name="P171" style:family="paragraph" style:parent-style-name="Normal">
      <style:paragraph-properties fo:text-align="justify" fo:margin-bottom="0.212cm"/>
    </style:style>
    <style:style style:name="T171_1" style:family="text">
      <style:text-properties fo:font-size="11pt" style:font-size-asian="11pt" style:font-name-complex="Arial" style:font-size-complex="11pt" fo:language-asian="en" fo:country-asian="GB"/>
    </style:style>
    <style:style style:name="T171_2" style:family="text">
      <style:text-properties fo:font-size="11pt" style:font-size-asian="11pt" style:font-name-complex="Arial" style:font-size-complex="11pt" fo:language-asian="en" fo:country-asian="GB"/>
    </style:style>
    <style:style style:name="P172" style:family="paragraph" style:parent-style-name="Normal">
      <style:paragraph-properties fo:text-align="justify" fo:margin-bottom="0.212cm"/>
    </style:style>
    <style:style style:name="T172_1" style:family="text">
      <style:text-properties fo:font-size="11pt" style:font-size-asian="11pt" style:font-name-complex="Arial" style:font-size-complex="11pt" fo:language-asian="en" fo:country-asian="GB"/>
    </style:style>
    <style:style style:name="P173" style:family="paragraph" style:parent-style-name="Normal">
      <style:paragraph-properties fo:text-align="justify" fo:margin-bottom="0.212cm"/>
      <style:text-properties fo:font-size="11pt" style:font-size-asian="11pt" style:font-name-complex="Arial" style:font-size-complex="11pt" fo:language-asian="en" fo:country-asian="GB"/>
    </style:style>
    <style:style style:name="P174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174_1" style:family="text">
      <style:text-properties fo:font-style="normal" style:font-style-asian="normal"/>
    </style:style>
    <style:style style:name="T174_2" style:family="text">
      <style:text-properties fo:font-style="normal" style:font-style-asian="normal"/>
    </style:style>
    <style:style style:name="P175" style:family="paragraph" style:parent-style-name="Normal">
      <style:text-properties fo:font-size="11pt" style:font-size-asian="11pt" style:font-size-complex="11pt"/>
    </style:style>
    <style:style style:name="Table6" style:family="table">
      <style:table-properties table:align="left" style:width="16.503cm" fo:margin-left="-0.259cm"/>
    </style:style>
    <style:style style:name="Column20" style:family="table-column">
      <style:table-column-properties style:column-width="3.013cm"/>
    </style:style>
    <style:style style:name="Column21" style:family="table-column">
      <style:table-column-properties style:column-width="1.087cm"/>
    </style:style>
    <style:style style:name="Column22" style:family="table-column">
      <style:table-column-properties style:column-width="1.653cm"/>
    </style:style>
    <style:style style:name="Column23" style:family="table-column">
      <style:table-column-properties style:column-width="5.791cm"/>
    </style:style>
    <style:style style:name="Column24" style:family="table-column">
      <style:table-column-properties style:column-width="4.96cm"/>
    </style:style>
    <style:style style:name="Row22" style:family="table-row">
      <style:table-row-properties style:min-row-height="0.863cm"/>
    </style:style>
    <style:style style:name="Cell7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line-height="100%" fo:margin-bottom="0cm"/>
    </style:style>
    <style:style style:name="T17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7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line-height="100%" fo:margin-bottom="0cm"/>
    </style:style>
    <style:style style:name="T177_1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23" style:family="table-row">
      <style:table-row-properties style:min-row-height="0.612cm"/>
    </style:style>
    <style:style style:name="Cell7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line-height="100%" fo:margin-bottom="0cm"/>
    </style:style>
    <style:style style:name="T17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line-height="100%" fo:margin-bottom="0cm"/>
    </style:style>
    <style:style style:name="T17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7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line-height="100%" fo:margin-bottom="0cm"/>
    </style:style>
    <style:style style:name="T18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line-height="100%" fo:margin-bottom="0cm"/>
    </style:style>
    <style:style style:name="T18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4" style:family="table-row">
      <style:table-row-properties style:min-row-height="0.609cm"/>
    </style:style>
    <style:style style:name="Cell7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line-height="100%" fo:margin-bottom="0cm"/>
    </style:style>
    <style:style style:name="T18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line-height="100%" fo:margin-bottom="0cm"/>
    </style:style>
    <style:style style:name="T18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7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line-height="100%" fo:margin-bottom="0cm"/>
    </style:style>
    <style:style style:name="T18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8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line-height="100%" fo:margin-bottom="0cm"/>
    </style:style>
    <style:style style:name="T18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86" style:family="paragraph" style:parent-style-name="Normal">
      <style:text-properties fo:font-weight="bold" style:font-weight-asian="bold"/>
    </style:style>
    <style:style style:name="Table7" style:family="table">
      <style:table-properties table:align="left" style:width="16.494cm" fo:margin-left="0cm"/>
    </style:style>
    <style:style style:name="Column25" style:family="table-column">
      <style:table-column-properties style:column-width="1.164cm"/>
    </style:style>
    <style:style style:name="Column26" style:family="table-column">
      <style:table-column-properties style:column-width="6.574cm"/>
    </style:style>
    <style:style style:name="Column27" style:family="table-column">
      <style:table-column-properties style:column-width="2.009cm"/>
    </style:style>
    <style:style style:name="Column28" style:family="table-column">
      <style:table-column-properties style:column-width="6.747cm"/>
    </style:style>
    <style:style style:name="Row25" style:family="table-row">
      <style:table-row-properties style:min-row-height="0.57cm"/>
    </style:style>
    <style:style style:name="Cell8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line-height="100%" fo:margin-bottom="0cm"/>
    </style:style>
    <style:style style:name="T18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8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line-height="100%" fo:margin-bottom="0cm"/>
    </style:style>
    <style:style style:name="T18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8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line-height="100%" fo:margin-bottom="0cm"/>
    </style:style>
    <style:style style:name="T18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8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line-height="100%" fo:margin-bottom="0cm"/>
    </style:style>
    <style:style style:name="T19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6" style:family="table-row">
      <style:table-row-properties style:min-row-height="1.441cm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line-height="100%" fo:margin-bottom="0cm"/>
    </style:style>
    <style:style style:name="T19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line-height="100%" fo:margin-bottom="0cm"/>
    </style:style>
    <style:style style:name="T19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line-height="100%" fo:margin-bottom="0cm"/>
    </style:style>
    <style:style style:name="T19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94" style:family="paragraph" style:parent-style-name="Normal">
      <style:paragraph-properties fo:line-height="100%" fo:margin-bottom="0cm"/>
    </style:style>
    <style:style style:name="T19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95" style:family="paragraph" style:parent-style-name="Normal">
      <style:paragraph-properties fo:line-height="100%" fo:margin-bottom="0cm"/>
    </style:style>
    <style:style style:name="T19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line-height="100%" fo:margin-bottom="0cm"/>
    </style:style>
    <style:style style:name="T19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19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196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196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9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98" style:family="paragraph" style:parent-style-name="Normal">
      <style:paragraph-properties fo:line-height="100%" fo:margin-bottom="0cm"/>
    </style:style>
    <style:style style:name="T19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7" style:family="table-row">
      <style:table-row-properties style:min-row-height="1.968cm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line-height="100%" fo:margin-bottom="0cm"/>
    </style:style>
    <style:style style:name="T19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line-height="100%" fo:margin-bottom="0cm"/>
    </style:style>
    <style:style style:name="T20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line-height="100%" fo:margin-bottom="0cm"/>
    </style:style>
    <style:style style:name="T20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line-height="100%" fo:margin-bottom="0cm"/>
    </style:style>
    <style:style style:name="T20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0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02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02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02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02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02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02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03" style:family="paragraph" style:parent-style-name="Normal">
      <style:paragraph-properties fo:line-height="100%" fo:margin-bottom="0cm"/>
      <style:text-properties fo:color="#ff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04" style:family="paragraph" style:parent-style-name="Normal">
      <style:paragraph-properties fo:line-height="100%" fo:margin-bottom="0cm"/>
    </style:style>
    <style:style style:name="T20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04_2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T20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04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04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8" style:family="table-row">
      <style:table-row-properties style:min-row-height="1.411cm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line-height="100%" fo:margin-bottom="0cm"/>
    </style:style>
    <style:style style:name="T20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line-height="100%" fo:margin-bottom="0cm"/>
    </style:style>
    <style:style style:name="T20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line-height="100%" fo:margin-bottom="0cm"/>
    </style:style>
    <style:style style:name="T20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line-height="100%" fo:margin-bottom="0cm"/>
    </style:style>
    <style:style style:name="T20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0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0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08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08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08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08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09" style:family="paragraph" style:parent-style-name="Normal">
      <style:paragraph-properties fo:line-height="100%" fo:margin-bottom="0cm"/>
    </style:style>
    <style:style style:name="T20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0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0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09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09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09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09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10" style:family="paragraph" style:parent-style-name="Normal">
      <style:paragraph-properties fo:text-align="justify" fo:margin-bottom="0.212cm"/>
    </style:style>
    <style:style style:name="T21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11" style:family="paragraph" style:parent-style-name="Normal">
      <style:paragraph-properties fo:text-align="justify"/>
    </style:style>
    <style:style style:name="T211_1" style:family="text">
      <style:text-properties fo:font-size="11pt" style:font-size-asian="11pt" style:font-size-complex="11pt"/>
    </style:style>
    <style:style style:name="T211_2" style:family="text">
      <style:text-properties fo:font-size="11pt" style:font-size-asian="11pt" style:font-size-complex="11pt"/>
    </style:style>
    <style:style style:name="T211_3" style:family="text">
      <style:text-properties fo:font-size="11pt" style:font-size-asian="11pt" style:font-size-complex="11pt"/>
    </style:style>
    <style:style style:name="T211_4" style:family="text">
      <style:text-properties fo:font-size="11pt" style:font-size-asian="11pt" style:font-size-complex="11pt"/>
    </style:style>
    <style:style style:name="T211_5" style:family="text">
      <style:text-properties fo:font-size="11pt" style:font-size-asian="11pt" style:font-size-complex="11pt" fo:font-weight="bold" style:font-weight-asian="bold" style:font-weight-complex="bold"/>
    </style:style>
    <style:style style:name="T211_6" style:family="text">
      <style:text-properties fo:font-size="11pt" style:font-size-asian="11pt" style:font-size-complex="11pt"/>
    </style:style>
    <style:style style:name="T211_7" style:family="text">
      <style:text-properties fo:font-size="11pt" style:font-size-asian="11pt" style:font-size-complex="11pt"/>
    </style:style>
    <style:style style:name="T211_8" style:family="text">
      <style:text-properties fo:font-size="11pt" style:font-size-asian="11pt" style:font-size-complex="11pt"/>
    </style:style>
    <style:style style:name="T211_9" style:family="text">
      <style:text-properties fo:font-size="11pt" style:font-size-asian="11pt" style:font-size-complex="11pt"/>
    </style:style>
    <style:style style:name="T211_10" style:family="text">
      <style:text-properties fo:font-size="11pt" style:font-size-asian="11pt" style:font-size-complex="11pt"/>
    </style:style>
    <style:style style:name="T211_11" style:family="text">
      <style:text-properties fo:font-size="11pt" style:font-size-asian="11pt" style:font-size-complex="11pt"/>
    </style:style>
    <style:style style:name="T211_12" style:family="text">
      <style:text-properties fo:font-size="11pt" style:font-size-asian="11pt" style:font-size-complex="11pt"/>
    </style:style>
    <style:style style:name="P212" style:family="paragraph" style:parent-style-name="Normal">
      <style:text-properties fo:font-size="10pt" style:font-size-asian="10pt" style:font-name-complex="Arial" style:font-size-complex="10pt"/>
    </style:style>
    <style:style style:name="P213" style:family="paragraph" style:parent-style-name="Normal">
      <style:paragraph-properties fo:text-align="justify" fo:margin-bottom="0.212cm"/>
    </style:style>
    <style:style style:name="T213_1" style:family="text">
      <style:text-properties fo:font-size="11pt" style:font-size-asian="11pt" style:font-name-complex="Arial" style:font-size-complex="11pt" fo:font-weight="bold" style:font-weight-asian="bold"/>
    </style:style>
    <style:style style:name="T213_2" style:family="text">
      <style:text-properties fo:font-size="11pt" style:font-size-asian="11pt" style:font-name-complex="Arial" style:font-size-complex="11pt" fo:font-weight="bold" style:font-weight-asian="bold"/>
    </style:style>
    <style:style style:name="T213_3" style:family="text">
      <style:text-properties fo:font-size="11pt" style:font-size-asian="11pt" style:font-name-complex="Arial" style:font-size-complex="11pt" fo:font-weight="bold" style:font-weight-asian="bold"/>
    </style:style>
    <style:style style:name="T213_4" style:family="text">
      <style:text-properties fo:font-size="11pt" style:font-size-asian="11pt" style:font-name-complex="Arial" style:font-size-complex="11pt" fo:font-weight="bold" style:font-weight-asian="bold"/>
    </style:style>
    <style:style style:name="T213_5" style:family="text">
      <style:text-properties fo:font-size="11pt" style:font-size-asian="11pt" style:font-name-complex="Arial" style:font-size-complex="11pt" fo:font-weight="bold" style:font-weight-asian="bold"/>
    </style:style>
    <style:style style:name="T213_6" style:family="text">
      <style:text-properties fo:font-size="11pt" style:font-size-asian="11pt" style:font-name-complex="Arial" style:font-size-complex="11pt"/>
    </style:style>
    <style:style style:name="T213_7" style:family="text">
      <style:text-properties fo:font-size="11pt" style:font-size-asian="11pt" style:font-name-complex="Arial" style:font-size-complex="11pt"/>
    </style:style>
    <style:style style:name="T213_8" style:family="text">
      <style:text-properties fo:font-size="11pt" style:font-size-asian="11pt" style:font-name-complex="Arial" style:font-size-complex="11pt"/>
    </style:style>
    <style:style style:name="T213_9" style:family="text">
      <style:text-properties fo:font-size="11pt" style:font-size-asian="11pt" style:font-name-complex="Arial" style:font-size-complex="11pt"/>
    </style:style>
    <style:style style:name="T213_10" style:family="text">
      <style:text-properties fo:font-size="11pt" style:font-size-asian="11pt" style:font-name-complex="Arial" style:font-size-complex="11pt"/>
    </style:style>
    <style:style style:name="T213_11" style:family="text">
      <style:text-properties fo:font-size="11pt" style:font-size-asian="11pt" style:font-name-complex="Arial" style:font-size-complex="11pt"/>
    </style:style>
    <style:style style:name="T213_12" style:family="text">
      <style:text-properties fo:font-size="11pt" style:font-size-asian="11pt" style:font-name-complex="Arial" style:font-size-complex="11pt"/>
    </style:style>
    <style:style style:name="T213_13" style:family="text">
      <style:text-properties fo:font-size="11pt" style:font-size-asian="11pt" style:font-name-complex="Arial" style:font-size-complex="11pt"/>
    </style:style>
    <style:style style:name="T213_14" style:family="text">
      <style:text-properties fo:font-size="11pt" style:font-size-asian="11pt" style:font-name-complex="Arial" style:font-size-complex="11pt"/>
    </style:style>
    <style:style style:name="T213_15" style:family="text">
      <style:text-properties fo:font-size="11pt" style:font-size-asian="11pt" style:font-name-complex="Arial" style:font-size-complex="11pt"/>
    </style:style>
    <style:style style:name="T213_16" style:family="text">
      <style:text-properties fo:font-size="11pt" style:font-size-asian="11pt" style:font-name-complex="Arial" style:font-size-complex="11pt"/>
    </style:style>
    <style:style style:name="T213_17" style:family="text">
      <style:text-properties fo:font-size="11pt" style:font-size-asian="11pt" style:font-name-complex="Arial" style:font-size-complex="11pt"/>
    </style:style>
    <style:style style:name="T213_18" style:family="text">
      <style:text-properties fo:font-size="11pt" style:font-size-asian="11pt" style:font-name-complex="Arial" style:font-size-complex="11pt"/>
    </style:style>
    <style:style style:name="T213_19" style:family="text">
      <style:text-properties fo:font-size="11pt" style:font-size-asian="11pt" style:font-name-complex="Arial" style:font-size-complex="11pt"/>
    </style:style>
    <style:style style:name="T213_20" style:family="text">
      <style:text-properties fo:font-size="11pt" style:font-size-asian="11pt" style:font-name-complex="Arial" style:font-size-complex="11pt"/>
    </style:style>
    <style:style style:name="T213_21" style:family="text">
      <style:text-properties fo:font-size="11pt" style:font-size-asian="11pt" style:font-name-complex="Arial" style:font-size-complex="11pt"/>
    </style:style>
    <style:style style:name="T213_22" style:family="text">
      <style:text-properties fo:font-size="11pt" style:font-size-asian="11pt" style:font-name-complex="Arial" style:font-size-complex="11pt"/>
    </style:style>
    <style:style style:name="T213_23" style:family="text">
      <style:text-properties fo:font-size="11pt" style:font-size-asian="11pt" style:font-name-complex="Arial" style:font-size-complex="11pt"/>
    </style:style>
    <style:style style:name="T213_24" style:family="text">
      <style:text-properties fo:font-size="11pt" style:font-size-asian="11pt" style:font-name-complex="Arial" style:font-size-complex="11pt"/>
    </style:style>
    <style:style style:name="T213_25" style:family="text">
      <style:text-properties fo:font-size="11pt" style:font-size-asian="11pt" style:font-name-complex="Arial" style:font-size-complex="11pt"/>
    </style:style>
    <style:style style:name="T213_26" style:family="text">
      <style:text-properties fo:font-size="11pt" style:font-size-asian="11pt" style:font-name-complex="Arial" style:font-size-complex="11pt"/>
    </style:style>
    <style:style style:name="T213_27" style:family="text">
      <style:text-properties fo:font-size="11pt" style:font-size-asian="11pt" style:font-name-complex="Arial" style:font-size-complex="11pt"/>
    </style:style>
    <style:style style:name="T213_28" style:family="text">
      <style:text-properties fo:font-size="11pt" style:font-size-asian="11pt" style:font-name-complex="Arial" style:font-size-complex="11pt"/>
    </style:style>
    <style:style style:name="T213_29" style:family="text">
      <style:text-properties fo:font-size="11pt" style:font-size-asian="11pt" style:font-name-complex="Arial" style:font-size-complex="11pt"/>
    </style:style>
    <style:style style:name="T213_30" style:family="text">
      <style:text-properties fo:font-size="11pt" style:font-size-asian="11pt" style:font-name-complex="Arial" style:font-size-complex="11pt"/>
    </style:style>
    <style:style style:name="T213_31" style:family="text">
      <style:text-properties fo:font-size="11pt" style:font-size-asian="11pt" style:font-name-complex="Arial" style:font-size-complex="11pt"/>
    </style:style>
    <style:style style:name="T213_32" style:family="text">
      <style:text-properties fo:font-size="11pt" style:font-size-asian="11pt" style:font-name-complex="Arial" style:font-size-complex="11pt"/>
    </style:style>
    <style:style style:name="T213_33" style:family="text">
      <style:text-properties fo:font-size="11pt" style:font-size-asian="11pt" style:font-name-complex="Arial" style:font-size-complex="11pt"/>
    </style:style>
    <style:style style:name="T213_34" style:family="text">
      <style:text-properties fo:font-size="11pt" style:font-size-asian="11pt" style:font-name-complex="Arial" style:font-size-complex="11pt"/>
    </style:style>
    <style:style style:name="T213_35" style:family="text">
      <style:text-properties fo:font-size="11pt" style:font-size-asian="11pt" style:font-name-complex="Arial" style:font-size-complex="11pt"/>
    </style:style>
    <style:style style:name="T213_36" style:family="text">
      <style:text-properties fo:font-size="11pt" style:font-size-asian="11pt" style:font-name-complex="Arial" style:font-size-complex="11pt"/>
    </style:style>
    <style:style style:name="T213_37" style:family="text">
      <style:text-properties fo:font-size="11pt" style:font-size-asian="11pt" style:font-name-complex="Arial" style:font-size-complex="11pt"/>
    </style:style>
    <style:style style:name="T213_38" style:family="text">
      <style:text-properties fo:font-size="11pt" style:font-size-asian="11pt" style:font-name-complex="Arial" style:font-size-complex="11pt"/>
    </style:style>
    <style:style style:name="T213_39" style:family="text">
      <style:text-properties fo:font-size="11pt" style:font-size-asian="11pt" style:font-name-complex="Arial" style:font-size-complex="11pt"/>
    </style:style>
    <style:style style:name="T213_40" style:family="text">
      <style:text-properties fo:font-size="11pt" style:font-size-asian="11pt" style:font-name-complex="Arial" style:font-size-complex="11pt"/>
    </style:style>
    <style:style style:name="T213_41" style:family="text">
      <style:text-properties fo:font-size="11pt" style:font-size-asian="11pt" style:font-name-complex="Arial" style:font-size-complex="11pt"/>
    </style:style>
    <style:style style:name="T213_42" style:family="text">
      <style:text-properties fo:font-size="11pt" style:font-size-asian="11pt" style:font-name-complex="Arial" style:font-size-complex="11pt"/>
    </style:style>
    <style:style style:name="T213_43" style:family="text">
      <style:text-properties fo:font-size="11pt" style:font-size-asian="11pt" style:font-name-complex="Arial" style:font-size-complex="11pt"/>
    </style:style>
    <style:style style:name="T213_44" style:family="text">
      <style:text-properties fo:font-size="11pt" style:font-size-asian="11pt" style:font-name-complex="Arial" style:font-size-complex="11pt"/>
    </style:style>
    <style:style style:name="T213_45" style:family="text">
      <style:text-properties fo:font-size="11pt" style:font-size-asian="11pt" style:font-name-complex="Arial" style:font-size-complex="11pt"/>
    </style:style>
    <style:style style:name="T213_46" style:family="text">
      <style:text-properties fo:font-size="11pt" style:font-size-asian="11pt" style:font-name-complex="Arial" style:font-size-complex="11pt"/>
    </style:style>
    <style:style style:name="T213_47" style:family="text">
      <style:text-properties fo:font-size="11pt" style:font-size-asian="11pt" style:font-name-complex="Arial" style:font-size-complex="11pt"/>
    </style:style>
    <style:style style:name="T213_48" style:family="text">
      <style:text-properties fo:font-size="11pt" style:font-size-asian="11pt" style:font-name-complex="Arial" style:font-size-complex="11pt"/>
    </style:style>
    <style:style style:name="T213_49" style:family="text">
      <style:text-properties fo:font-size="11pt" style:font-size-asian="11pt" style:font-name-complex="Arial" style:font-size-complex="11pt"/>
    </style:style>
    <style:style style:name="T213_50" style:family="text">
      <style:text-properties fo:font-size="11pt" style:font-size-asian="11pt" style:font-name-complex="Arial" style:font-size-complex="11pt"/>
    </style:style>
    <style:style style:name="T213_51" style:family="text">
      <style:text-properties fo:font-size="11pt" style:font-size-asian="11pt" style:font-name-complex="Arial" style:font-size-complex="11pt"/>
    </style:style>
    <style:style style:name="T213_52" style:family="text">
      <style:text-properties fo:font-size="11pt" style:font-size-asian="11pt" style:font-name-complex="Arial" style:font-size-complex="11pt"/>
    </style:style>
    <style:style style:name="T213_53" style:family="text">
      <style:text-properties fo:font-size="11pt" style:font-size-asian="11pt" style:font-name-complex="Arial" style:font-size-complex="11pt"/>
    </style:style>
    <style:style style:name="T213_54" style:family="text">
      <style:text-properties fo:font-size="11pt" style:font-size-asian="11pt" style:font-name-complex="Arial" style:font-size-complex="11pt"/>
    </style:style>
    <style:style style:name="T213_55" style:family="text">
      <style:text-properties fo:font-size="11pt" style:font-size-asian="11pt" style:font-name-complex="Arial" style:font-size-complex="11pt"/>
    </style:style>
    <style:style style:name="T213_56" style:family="text">
      <style:text-properties fo:font-size="11pt" style:font-size-asian="11pt" style:font-name-complex="Arial" style:font-size-complex="11pt"/>
    </style:style>
    <style:style style:name="T213_57" style:family="text">
      <style:text-properties fo:font-size="11pt" style:font-size-asian="11pt" style:font-name-complex="Arial" style:font-size-complex="11pt"/>
    </style:style>
    <style:style style:name="T213_58" style:family="text">
      <style:text-properties fo:font-size="11pt" style:font-size-asian="11pt" style:font-name-complex="Arial" style:font-size-complex="11pt"/>
    </style:style>
    <style:style style:name="T213_59" style:family="text">
      <style:text-properties fo:font-size="11pt" style:font-size-asian="11pt" style:font-name-complex="Arial" style:font-size-complex="11pt"/>
    </style:style>
    <style:style style:name="T213_60" style:family="text">
      <style:text-properties fo:font-size="11pt" style:font-size-asian="11pt" style:font-name-complex="Arial" style:font-size-complex="11pt"/>
    </style:style>
    <style:style style:name="T213_61" style:family="text">
      <style:text-properties fo:font-size="11pt" style:font-size-asian="11pt" style:font-name-complex="Arial" style:font-size-complex="11pt"/>
    </style:style>
    <style:style style:name="T213_62" style:family="text">
      <style:text-properties fo:font-size="11pt" style:font-size-asian="11pt" style:font-name-complex="Arial" style:font-size-complex="11pt"/>
    </style:style>
    <style:style style:name="T213_63" style:family="text">
      <style:text-properties fo:font-size="11pt" style:font-size-asian="11pt" style:font-name-complex="Arial" style:font-size-complex="11pt"/>
    </style:style>
    <style:style style:name="T213_64" style:family="text">
      <style:text-properties fo:font-size="11pt" style:font-size-asian="11pt" style:font-name-complex="Arial" style:font-size-complex="11pt"/>
    </style:style>
    <style:style style:name="T213_65" style:family="text">
      <style:text-properties fo:font-size="11pt" style:font-size-asian="11pt" style:font-name-complex="Arial" style:font-size-complex="11pt"/>
    </style:style>
    <style:style style:name="T213_66" style:family="text">
      <style:text-properties fo:font-size="11pt" style:font-size-asian="11pt" style:font-name-complex="Arial" style:font-size-complex="11pt"/>
    </style:style>
    <style:style style:name="T213_67" style:family="text">
      <style:text-properties fo:color="#ff0000" fo:font-size="11pt" style:font-size-asian="11pt" style:font-name-complex="Arial" style:font-size-complex="11pt" style:font-weight-complex="bold"/>
    </style:style>
    <style:style style:name="T213_68" style:family="text">
      <style:text-properties fo:color="#ff0000" fo:font-size="11pt" style:font-size-asian="11pt" style:font-name-complex="Arial" style:font-size-complex="11pt" style:font-weight-complex="bold"/>
    </style:style>
    <style:style style:name="P214" style:family="paragraph" style:parent-style-name="Normal">
      <style:paragraph-properties fo:text-align="justify" fo:margin-bottom="0.212cm"/>
    </style:style>
    <style:style style:name="T214_1" style:family="text">
      <style:text-properties fo:font-size="11pt" style:font-size-asian="11pt" style:font-name-complex="Arial" style:font-size-complex="11pt" fo:font-weight="bold" style:font-weight-asian="bold"/>
    </style:style>
    <style:style style:name="T214_2" style:family="text">
      <style:text-properties fo:font-size="11pt" style:font-size-asian="11pt" style:font-name-complex="Arial" style:font-size-complex="11pt" fo:font-weight="bold" style:font-weight-asian="bold"/>
    </style:style>
    <style:style style:name="T214_3" style:family="text">
      <style:text-properties fo:font-size="11pt" style:font-size-asian="11pt" style:font-name-complex="Arial" style:font-size-complex="11pt" fo:font-weight="bold" style:font-weight-asian="bold"/>
    </style:style>
    <style:style style:name="T214_4" style:family="text">
      <style:text-properties fo:font-size="11pt" style:font-size-asian="11pt" style:font-name-complex="Arial" style:font-size-complex="11pt" fo:font-weight="bold" style:font-weight-asian="bold"/>
    </style:style>
    <style:style style:name="T214_5" style:family="text">
      <style:text-properties fo:font-size="11pt" style:font-size-asian="11pt" style:font-name-complex="Arial" style:font-size-complex="11pt"/>
    </style:style>
    <style:style style:name="T214_6" style:family="text">
      <style:text-properties fo:font-size="11pt" style:font-size-asian="11pt" style:font-name-complex="Arial" style:font-size-complex="11pt" fo:font-weight="bold" style:font-weight-asian="bold"/>
    </style:style>
    <style:style style:name="T214_7" style:family="text">
      <style:text-properties fo:font-size="11pt" style:font-size-asian="11pt" style:font-name-complex="Arial" style:font-size-complex="11pt" fo:font-weight="bold" style:font-weight-asian="bold"/>
    </style:style>
    <style:style style:name="T214_8" style:family="text">
      <style:text-properties fo:font-size="11pt" style:font-size-asian="11pt" style:font-name-complex="Arial" style:font-size-complex="11pt" fo:font-weight="bold" style:font-weight-asian="bold"/>
    </style:style>
    <style:style style:name="T214_9" style:family="text">
      <style:text-properties fo:font-size="11pt" style:font-size-asian="11pt" style:font-name-complex="Arial" style:font-size-complex="11pt" fo:font-weight="bold" style:font-weight-asian="bold"/>
    </style:style>
    <style:style style:name="T214_10" style:family="text">
      <style:text-properties fo:font-size="11pt" style:font-size-asian="11pt" style:font-name-complex="Arial" style:font-size-complex="11pt" style:font-weight-complex="bold"/>
    </style:style>
    <style:style style:name="T214_11" style:family="text">
      <style:text-properties fo:font-size="11pt" style:font-size-asian="11pt" style:font-name-complex="Arial" style:font-size-complex="11pt" fo:font-weight="bold" style:font-weight-asian="bold"/>
    </style:style>
    <style:style style:name="T214_12" style:family="text">
      <style:text-properties fo:font-size="11pt" style:font-size-asian="11pt" style:font-name-complex="Arial" style:font-size-complex="11pt"/>
    </style:style>
    <style:style style:name="T214_13" style:family="text">
      <style:text-properties fo:font-size="11pt" style:font-size-asian="11pt" style:font-name-complex="Arial" style:font-size-complex="11pt"/>
    </style:style>
    <style:style style:name="T214_14" style:family="text">
      <style:text-properties fo:font-size="11pt" style:font-size-asian="11pt" style:font-name-complex="Arial" style:font-size-complex="11pt"/>
    </style:style>
    <style:style style:name="T214_15" style:family="text">
      <style:text-properties fo:font-size="11pt" style:font-size-asian="11pt" style:font-name-complex="Arial" style:font-size-complex="11pt"/>
    </style:style>
    <style:style style:name="T214_16" style:family="text">
      <style:text-properties fo:font-size="11pt" style:font-size-asian="11pt" style:font-name-complex="Arial" style:font-size-complex="11pt"/>
    </style:style>
    <style:style style:name="T214_17" style:family="text">
      <style:text-properties fo:font-size="11pt" style:font-size-asian="11pt" style:font-name-complex="Arial" style:font-size-complex="11pt"/>
    </style:style>
    <style:style style:name="T214_18" style:family="text">
      <style:text-properties fo:font-size="11pt" style:font-size-asian="11pt" style:font-name-complex="Arial" style:font-size-complex="11pt"/>
    </style:style>
    <style:style style:name="T214_19" style:family="text">
      <style:text-properties fo:font-size="11pt" style:font-size-asian="11pt" style:font-name-complex="Arial" style:font-size-complex="11pt"/>
    </style:style>
    <style:style style:name="T214_20" style:family="text">
      <style:text-properties fo:font-size="11pt" style:font-size-asian="11pt" style:font-name-complex="Arial" style:font-size-complex="11pt"/>
    </style:style>
    <style:style style:name="T214_21" style:family="text">
      <style:text-properties fo:font-size="11pt" style:font-size-asian="11pt" style:font-name-complex="Arial" style:font-size-complex="11pt"/>
    </style:style>
    <style:style style:name="T214_22" style:family="text">
      <style:text-properties fo:font-size="11pt" style:font-size-asian="11pt" style:font-name-complex="Arial" style:font-size-complex="11pt"/>
    </style:style>
    <style:style style:name="T214_23" style:family="text">
      <style:text-properties fo:font-size="11pt" style:font-size-asian="11pt" style:font-name-complex="Arial" style:font-size-complex="11pt"/>
    </style:style>
    <style:style style:name="T214_24" style:family="text">
      <style:text-properties fo:font-size="11pt" style:font-size-asian="11pt" style:font-name-complex="Arial" style:font-size-complex="11pt"/>
    </style:style>
    <style:style style:name="T214_25" style:family="text">
      <style:text-properties fo:font-size="11pt" style:font-size-asian="11pt" style:font-name-complex="Arial" style:font-size-complex="11pt"/>
    </style:style>
    <style:style style:name="T214_26" style:family="text">
      <style:text-properties fo:font-size="11pt" style:font-size-asian="11pt" style:font-name-complex="Arial" style:font-size-complex="11pt"/>
    </style:style>
    <style:style style:name="T214_27" style:family="text">
      <style:text-properties fo:font-size="11pt" style:font-size-asian="11pt" style:font-name-complex="Arial" style:font-size-complex="11pt"/>
    </style:style>
    <style:style style:name="T214_28" style:family="text">
      <style:text-properties fo:font-size="11pt" style:font-size-asian="11pt" style:font-name-complex="Arial" style:font-size-complex="11pt"/>
    </style:style>
    <style:style style:name="T214_29" style:family="text">
      <style:text-properties fo:font-size="11pt" style:font-size-asian="11pt" style:font-name-complex="Arial" style:font-size-complex="11pt"/>
    </style:style>
    <style:style style:name="T214_30" style:family="text">
      <style:text-properties fo:font-size="11pt" style:font-size-asian="11pt" style:font-name-complex="Arial" style:font-size-complex="11pt"/>
    </style:style>
    <style:style style:name="T214_31" style:family="text">
      <style:text-properties fo:font-size="11pt" style:font-size-asian="11pt" style:font-name-complex="Arial" style:font-size-complex="11pt"/>
    </style:style>
    <style:style style:name="T214_32" style:family="text">
      <style:text-properties fo:font-size="11pt" style:font-size-asian="11pt" style:font-name-complex="Arial" style:font-size-complex="11pt"/>
    </style:style>
    <style:style style:name="T214_33" style:family="text">
      <style:text-properties fo:font-size="11pt" style:font-size-asian="11pt" style:font-name-complex="Arial" style:font-size-complex="11pt"/>
    </style:style>
    <style:style style:name="T214_34" style:family="text">
      <style:text-properties fo:font-size="11pt" style:font-size-asian="11pt" style:font-name-complex="Arial" style:font-size-complex="11pt"/>
    </style:style>
    <style:style style:name="T214_35" style:family="text">
      <style:text-properties fo:color="#ff0000" fo:font-size="11pt" style:font-size-asian="11pt" style:font-name-complex="Arial" style:font-size-complex="11pt"/>
    </style:style>
    <style:style style:name="T214_36" style:family="text">
      <style:text-properties fo:font-size="11pt" style:font-size-asian="11pt" style:font-name-complex="Arial" style:font-size-complex="11pt"/>
    </style:style>
    <style:style style:name="T214_37" style:family="text">
      <style:text-properties fo:font-size="11pt" style:font-size-asian="11pt" style:font-name-complex="Arial" style:font-size-complex="11pt"/>
    </style:style>
    <style:style style:name="T214_38" style:family="text">
      <style:text-properties fo:font-size="11pt" style:font-size-asian="11pt" style:font-name-complex="Arial" style:font-size-complex="11pt"/>
    </style:style>
    <style:style style:name="T214_39" style:family="text">
      <style:text-properties fo:font-size="11pt" style:font-size-asian="11pt" style:font-name-complex="Arial" style:font-size-complex="11pt"/>
    </style:style>
    <style:style style:name="T214_40" style:family="text">
      <style:text-properties fo:font-size="11pt" style:font-size-asian="11pt" style:font-name-complex="Arial" style:font-size-complex="11pt"/>
    </style:style>
    <style:style style:name="T214_41" style:family="text">
      <style:text-properties fo:font-size="11pt" style:font-size-asian="11pt" style:font-name-complex="Arial" style:font-size-complex="11pt"/>
    </style:style>
    <style:style style:name="T214_42" style:family="text">
      <style:text-properties fo:font-size="11pt" style:font-size-asian="11pt" style:font-name-complex="Arial" style:font-size-complex="11pt"/>
    </style:style>
    <style:style style:name="T214_43" style:family="text">
      <style:text-properties fo:font-size="11pt" style:font-size-asian="11pt" style:font-name-complex="Arial" style:font-size-complex="11pt"/>
    </style:style>
    <style:style style:name="T214_44" style:family="text">
      <style:text-properties fo:font-size="11pt" style:font-size-asian="11pt" style:font-name-complex="Arial" style:font-size-complex="11pt"/>
    </style:style>
    <style:style style:name="T214_45" style:family="text">
      <style:text-properties fo:font-size="11pt" style:font-size-asian="11pt" style:font-name-complex="Arial" style:font-size-complex="11pt"/>
    </style:style>
    <style:style style:name="T214_46" style:family="text">
      <style:text-properties fo:font-size="11pt" style:font-size-asian="11pt" style:font-name-complex="Arial" style:font-size-complex="11pt"/>
    </style:style>
    <style:style style:name="T214_47" style:family="text">
      <style:text-properties fo:font-size="11pt" style:font-size-asian="11pt" style:font-name-complex="Arial" style:font-size-complex="11pt"/>
    </style:style>
    <style:style style:name="T214_48" style:family="text">
      <style:text-properties fo:font-size="11pt" style:font-size-asian="11pt" style:font-name-complex="Arial" style:font-size-complex="11pt"/>
    </style:style>
    <style:style style:name="T214_49" style:family="text">
      <style:text-properties fo:font-size="11pt" style:font-size-asian="11pt" style:font-name-complex="Arial" style:font-size-complex="11pt"/>
    </style:style>
    <style:style style:name="T214_50" style:family="text">
      <style:text-properties fo:font-size="11pt" style:font-size-asian="11pt" style:font-name-complex="Arial" style:font-size-complex="11pt"/>
    </style:style>
    <style:style style:name="T214_51" style:family="text">
      <style:text-properties fo:font-size="11pt" style:font-size-asian="11pt" style:font-name-complex="Arial" style:font-size-complex="11pt"/>
    </style:style>
    <style:style style:name="T214_52" style:family="text">
      <style:text-properties fo:font-size="11pt" style:font-size-asian="11pt" style:font-name-complex="Arial" style:font-size-complex="11pt"/>
    </style:style>
    <style:style style:name="T214_53" style:family="text">
      <style:text-properties fo:font-size="11pt" style:font-size-asian="11pt" style:font-name-complex="Arial" style:font-size-complex="11pt"/>
    </style:style>
    <style:style style:name="T214_54" style:family="text">
      <style:text-properties fo:font-size="11pt" style:font-size-asian="11pt" style:font-name-complex="Arial" style:font-size-complex="11pt"/>
    </style:style>
    <style:style style:name="T214_55" style:family="text">
      <style:text-properties fo:font-size="11pt" style:font-size-asian="11pt" style:font-name-complex="Arial" style:font-size-complex="11pt"/>
    </style:style>
    <style:style style:name="T214_56" style:family="text">
      <style:text-properties fo:font-size="11pt" style:font-size-asian="11pt" style:font-name-complex="Arial" style:font-size-complex="11pt"/>
    </style:style>
    <style:style style:name="T214_57" style:family="text">
      <style:text-properties fo:font-size="11pt" style:font-size-asian="11pt" style:font-name-complex="Arial" style:font-size-complex="11pt"/>
    </style:style>
    <style:style style:name="P215" style:family="paragraph" style:parent-style-name="Normal">
      <style:paragraph-properties fo:text-align="justify" fo:margin-bottom="0.212cm"/>
    </style:style>
    <style:style style:name="T215_1" style:family="text">
      <style:text-properties fo:font-size="11pt" style:font-size-asian="11pt" style:font-name-complex="Arial" style:font-size-complex="11pt" fo:font-weight="bold" style:font-weight-asian="bold"/>
    </style:style>
    <style:style style:name="T215_2" style:family="text">
      <style:text-properties fo:font-size="11pt" style:font-size-asian="11pt" style:font-name-complex="Arial" style:font-size-complex="11pt" fo:font-weight="bold" style:font-weight-asian="bold"/>
    </style:style>
    <style:style style:name="T215_3" style:family="text">
      <style:text-properties fo:font-size="11pt" style:font-size-asian="11pt" style:font-name-complex="Arial" style:font-size-complex="11pt" fo:font-weight="bold" style:font-weight-asian="bold"/>
    </style:style>
    <style:style style:name="T215_4" style:family="text">
      <style:text-properties fo:font-size="11pt" style:font-size-asian="11pt" style:font-name-complex="Arial" style:font-size-complex="11pt" fo:font-weight="bold" style:font-weight-asian="bold"/>
    </style:style>
    <style:style style:name="T215_5" style:family="text">
      <style:text-properties fo:font-size="11pt" style:font-size-asian="11pt" style:font-name-complex="Arial" style:font-size-complex="11pt" fo:font-weight="bold" style:font-weight-asian="bold"/>
    </style:style>
    <style:style style:name="T215_6" style:family="text">
      <style:text-properties fo:font-size="11pt" style:font-size-asian="11pt" style:font-size-complex="11pt"/>
    </style:style>
    <style:style style:name="T215_7" style:family="text">
      <style:text-properties fo:font-size="11pt" style:font-size-asian="11pt" style:font-size-complex="11pt"/>
    </style:style>
    <style:style style:name="T215_8" style:family="text">
      <style:text-properties fo:font-size="11pt" style:font-size-asian="11pt" style:font-size-complex="11pt"/>
    </style:style>
    <style:style style:name="T215_9" style:family="text">
      <style:text-properties fo:font-size="11pt" style:font-size-asian="11pt" style:font-size-complex="11pt"/>
    </style:style>
    <style:style style:name="T215_10" style:family="text">
      <style:text-properties fo:font-size="11pt" style:font-size-asian="11pt" style:font-size-complex="11pt"/>
    </style:style>
    <style:style style:name="T215_11" style:family="text">
      <style:text-properties fo:font-size="11pt" style:font-size-asian="11pt" style:font-size-complex="11pt"/>
    </style:style>
    <style:style style:name="T215_12" style:family="text">
      <style:text-properties fo:font-size="11pt" style:font-size-asian="11pt" style:font-size-complex="11pt"/>
    </style:style>
    <style:style style:name="T215_13" style:family="text">
      <style:text-properties fo:font-size="11pt" style:font-size-asian="11pt" style:font-size-complex="11pt"/>
    </style:style>
    <style:style style:name="T215_14" style:family="text">
      <style:text-properties fo:font-size="11pt" style:font-size-asian="11pt" style:font-size-complex="11pt"/>
    </style:style>
    <style:style style:name="T215_15" style:family="text">
      <style:text-properties fo:font-size="11pt" style:font-size-asian="11pt" style:font-size-complex="11pt"/>
    </style:style>
    <style:style style:name="T215_16" style:family="text">
      <style:text-properties fo:font-size="11pt" style:font-size-asian="11pt" style:font-size-complex="11pt"/>
    </style:style>
    <style:style style:name="T215_17" style:family="text">
      <style:text-properties fo:font-size="11pt" style:font-size-asian="11pt" style:font-size-complex="11pt"/>
    </style:style>
    <style:style style:name="T215_18" style:family="text">
      <style:text-properties fo:font-size="11pt" style:font-size-asian="11pt" style:font-size-complex="11pt"/>
    </style:style>
    <style:style style:name="T215_19" style:family="text">
      <style:text-properties fo:font-size="11pt" style:font-size-asian="11pt" style:font-size-complex="11pt"/>
    </style:style>
    <style:style style:name="T215_20" style:family="text">
      <style:text-properties fo:font-size="11pt" style:font-size-asian="11pt" style:font-size-complex="11pt"/>
    </style:style>
    <style:style style:name="T215_21" style:family="text">
      <style:text-properties fo:font-size="11pt" style:font-size-asian="11pt" style:font-size-complex="11pt"/>
    </style:style>
    <style:style style:name="T215_22" style:family="text">
      <style:text-properties fo:font-size="11pt" style:font-size-asian="11pt" style:font-size-complex="11pt"/>
    </style:style>
    <style:style style:name="T215_23" style:family="text">
      <style:text-properties fo:font-size="11pt" style:font-size-asian="11pt" style:font-size-complex="11pt"/>
    </style:style>
    <style:style style:name="T215_24" style:family="text">
      <style:text-properties fo:font-size="11pt" style:font-size-asian="11pt" style:font-size-complex="11pt"/>
    </style:style>
    <style:style style:name="T215_25" style:family="text">
      <style:text-properties fo:font-size="11pt" style:font-size-asian="11pt" style:font-size-complex="11pt"/>
    </style:style>
    <style:style style:name="T215_26" style:family="text">
      <style:text-properties fo:font-size="11pt" style:font-size-asian="11pt" style:font-size-complex="11pt"/>
    </style:style>
    <style:style style:name="T215_27" style:family="text">
      <style:text-properties fo:font-size="11pt" style:font-size-asian="11pt" style:font-size-complex="11pt"/>
    </style:style>
    <style:style style:name="T215_28" style:family="text">
      <style:text-properties fo:font-size="11pt" style:font-size-asian="11pt" style:font-size-complex="11pt"/>
    </style:style>
    <style:style style:name="T215_29" style:family="text">
      <style:text-properties fo:font-size="11pt" style:font-size-asian="11pt" style:font-size-complex="11pt"/>
    </style:style>
    <style:style style:name="P216" style:family="paragraph" style:parent-style-name="Normal">
      <style:paragraph-properties fo:text-align="justify" fo:margin-bottom="0.212cm"/>
    </style:style>
    <style:style style:name="T216_1" style:family="text">
      <style:text-properties fo:font-size="11pt" style:font-size-asian="11pt" style:font-size-complex="11pt" fo:font-weight="bold" style:font-weight-asian="bold"/>
    </style:style>
    <style:style style:name="T216_2" style:family="text">
      <style:text-properties fo:font-size="11pt" style:font-size-asian="11pt" style:font-size-complex="11pt" fo:font-weight="bold" style:font-weight-asian="bold"/>
    </style:style>
    <style:style style:name="T216_3" style:family="text">
      <style:text-properties fo:font-size="11pt" style:font-size-asian="11pt" style:font-size-complex="11pt" fo:font-weight="bold" style:font-weight-asian="bold"/>
    </style:style>
    <style:style style:name="T216_4" style:family="text">
      <style:text-properties fo:font-size="11pt" style:font-size-asian="11pt" style:font-size-complex="11pt" fo:font-weight="bold" style:font-weight-asian="bold"/>
    </style:style>
    <style:style style:name="T216_5" style:family="text">
      <style:text-properties fo:font-size="11pt" style:font-size-asian="11pt" style:font-size-complex="11pt" fo:font-weight="bold" style:font-weight-asian="bold"/>
    </style:style>
    <style:style style:name="T216_6" style:family="text">
      <style:text-properties fo:font-size="11pt" style:font-size-asian="11pt" style:font-size-complex="11pt" fo:font-weight="bold" style:font-weight-asian="bold"/>
    </style:style>
    <style:style style:name="T216_7" style:family="text">
      <style:text-properties fo:font-size="11pt" style:font-size-asian="11pt" style:font-size-complex="11pt" fo:font-weight="bold" style:font-weight-asian="bold"/>
    </style:style>
    <style:style style:name="T216_8" style:family="text">
      <style:text-properties fo:font-size="11pt" style:font-size-asian="11pt" style:font-size-complex="11pt" fo:font-weight="bold" style:font-weight-asian="bold"/>
    </style:style>
    <style:style style:name="T216_9" style:family="text">
      <style:text-properties fo:font-size="11pt" style:font-size-asian="11pt" style:font-name-complex="Arial" style:font-size-complex="11pt"/>
    </style:style>
    <style:style style:name="P217" style:family="paragraph" style:parent-style-name="Normal">
      <style:paragraph-properties fo:text-align="justify" fo:margin-bottom="0.212cm"/>
    </style:style>
    <style:style style:name="T217_1" style:family="text">
      <style:text-properties fo:color="#000000" fo:font-size="11pt" style:font-name-asian="Aptos" style:font-size-asian="11pt" style:font-name-complex="Arial" style:font-size-complex="11pt"/>
    </style:style>
    <style:style style:name="T217_2" style:family="text">
      <style:text-properties fo:font-size="11pt" style:font-size-asian="11pt" style:font-name-complex="Arial" style:font-size-complex="11pt"/>
    </style:style>
    <style:style style:name="T217_3" style:family="text">
      <style:text-properties fo:font-size="11pt" style:font-size-asian="11pt" style:font-name-complex="Arial" style:font-size-complex="11pt"/>
    </style:style>
    <style:style style:name="T217_4" style:family="text">
      <style:text-properties fo:font-size="11pt" style:font-size-asian="11pt" style:font-name-complex="Arial" style:font-size-complex="11pt"/>
    </style:style>
    <style:style style:name="T217_5" style:family="text">
      <style:text-properties fo:font-size="11pt" style:font-size-asian="11pt" style:font-name-complex="Arial" style:font-size-complex="11pt"/>
    </style:style>
    <style:style style:name="T217_6" style:family="text">
      <style:text-properties fo:color="#000000" fo:font-size="11pt" style:font-name-asian="Aptos" style:font-size-asian="11pt" style:font-name-complex="Arial" style:font-size-complex="11pt"/>
    </style:style>
    <style:style style:name="T217_7" style:family="text">
      <style:text-properties fo:color="#000000" fo:font-size="11pt" style:font-name-asian="Aptos" style:font-size-asian="11pt" style:font-name-complex="Arial" style:font-size-complex="11pt"/>
    </style:style>
    <style:style style:name="T217_8" style:family="text">
      <style:text-properties fo:color="#000000" fo:font-size="11pt" style:font-name-asian="Aptos" style:font-size-asian="11pt" style:font-name-complex="Arial" style:font-size-complex="11pt"/>
    </style:style>
    <style:style style:name="T217_9" style:family="text">
      <style:text-properties fo:color="#000000" fo:font-size="11pt" style:font-name-asian="Aptos" style:font-size-asian="11pt" style:font-name-complex="Arial" style:font-size-complex="11pt"/>
    </style:style>
    <style:style style:name="T217_10" style:family="text">
      <style:text-properties fo:color="#000000" fo:font-size="11pt" style:font-name-asian="Aptos" style:font-size-asian="11pt" style:font-name-complex="Arial" style:font-size-complex="11pt"/>
    </style:style>
    <style:style style:name="T217_11" style:family="text">
      <style:text-properties fo:font-size="11pt" style:font-size-asian="11pt" style:font-name-complex="Arial" style:font-size-complex="11pt"/>
    </style:style>
    <style:style style:name="T217_12" style:family="text">
      <style:text-properties fo:font-size="11pt" style:font-size-asian="11pt" style:font-name-complex="Arial" style:font-size-complex="11pt"/>
    </style:style>
    <style:style style:name="T217_13" style:family="text">
      <style:text-properties fo:font-size="11pt" style:font-size-asian="11pt" style:font-name-complex="Arial" style:font-size-complex="11pt"/>
    </style:style>
    <style:style style:name="T217_14" style:family="text">
      <style:text-properties fo:font-size="11pt" style:font-size-asian="11pt" style:font-name-complex="Arial" style:font-size-complex="11pt"/>
    </style:style>
    <style:style style:name="T217_15" style:family="text">
      <style:text-properties fo:font-size="11pt" style:font-size-asian="11pt" style:font-name-complex="Arial" style:font-size-complex="11pt"/>
    </style:style>
    <style:style style:name="T217_16" style:family="text">
      <style:text-properties fo:font-size="11pt" style:font-size-asian="11pt" style:font-name-complex="Arial" style:font-size-complex="11pt"/>
    </style:style>
    <style:style style:name="T217_17" style:family="text">
      <style:text-properties fo:font-size="11pt" style:font-size-asian="11pt" style:font-name-complex="Arial" style:font-size-complex="11pt"/>
    </style:style>
    <style:style style:name="T217_18" style:family="text">
      <style:text-properties fo:font-size="11pt" style:font-size-asian="11pt" style:font-name-complex="Arial" style:font-size-complex="11pt"/>
    </style:style>
    <style:style style:name="T217_19" style:family="text">
      <style:text-properties fo:font-size="11pt" style:font-size-asian="11pt" style:font-name-complex="Arial" style:font-size-complex="11pt"/>
    </style:style>
    <style:style style:name="T217_20" style:family="text">
      <style:text-properties fo:font-size="11pt" style:font-size-asian="11pt" style:font-name-complex="Arial" style:font-size-complex="11pt"/>
    </style:style>
    <style:style style:name="T217_21" style:family="text">
      <style:text-properties fo:font-size="11pt" style:font-size-asian="11pt" style:font-name-complex="Arial" style:font-size-complex="11pt"/>
    </style:style>
    <style:style style:name="T217_22" style:family="text">
      <style:text-properties fo:font-size="11pt" style:font-size-asian="11pt" style:font-name-complex="Arial" style:font-size-complex="11pt"/>
    </style:style>
    <style:style style:name="T217_23" style:family="text">
      <style:text-properties fo:font-size="11pt" style:font-size-asian="11pt" style:font-name-complex="Arial" style:font-size-complex="11pt"/>
    </style:style>
    <style:style style:name="T217_24" style:family="text">
      <style:text-properties fo:font-size="11pt" style:font-size-asian="11pt" style:font-name-complex="Arial" style:font-size-complex="11pt"/>
    </style:style>
    <style:style style:name="T217_25" style:family="text">
      <style:text-properties fo:font-size="11pt" style:font-size-asian="11pt" style:font-name-complex="Arial" style:font-size-complex="11pt"/>
    </style:style>
    <style:style style:name="T217_26" style:family="text">
      <style:text-properties fo:font-size="11pt" style:font-size-asian="11pt" style:font-name-complex="Arial" style:font-size-complex="11pt"/>
    </style:style>
    <style:style style:name="T217_27" style:family="text">
      <style:text-properties fo:font-size="11pt" style:font-size-asian="11pt" style:font-name-complex="Arial" style:font-size-complex="11pt"/>
    </style:style>
    <style:style style:name="T217_28" style:family="text">
      <style:text-properties fo:font-size="11pt" style:font-size-asian="11pt" style:font-name-complex="Arial" style:font-size-complex="11pt"/>
    </style:style>
    <style:style style:name="T217_29" style:family="text">
      <style:text-properties fo:font-size="11pt" style:font-size-asian="11pt" style:font-name-complex="Arial" style:font-size-complex="11pt"/>
    </style:style>
    <style:style style:name="T217_30" style:family="text">
      <style:text-properties fo:font-size="11pt" style:font-size-asian="11pt" style:font-name-complex="Arial" style:font-size-complex="11pt"/>
    </style:style>
    <style:style style:name="T217_31" style:family="text">
      <style:text-properties fo:font-size="11pt" style:font-size-asian="11pt" style:font-name-complex="Arial" style:font-size-complex="11pt"/>
    </style:style>
    <style:style style:name="T217_32" style:family="text">
      <style:text-properties fo:font-size="11pt" style:font-size-asian="11pt" style:font-name-complex="Arial" style:font-size-complex="11pt"/>
    </style:style>
    <style:style style:name="T217_33" style:family="text">
      <style:text-properties fo:font-size="11pt" style:font-size-asian="11pt" style:font-name-complex="Arial" style:font-size-complex="11pt"/>
    </style:style>
    <style:style style:name="T217_34" style:family="text">
      <style:text-properties fo:font-size="11pt" style:font-size-asian="11pt" style:font-name-complex="Arial" style:font-size-complex="11pt"/>
    </style:style>
    <style:style style:name="T217_35" style:family="text">
      <style:text-properties fo:font-size="11pt" style:font-size-asian="11pt" style:font-name-complex="Arial" style:font-size-complex="11pt"/>
    </style:style>
    <style:style style:name="P218" style:family="paragraph" style:parent-style-name="Normal">
      <style:paragraph-properties fo:text-align="justify" fo:margin-bottom="0.212cm"/>
    </style:style>
    <style:style style:name="T21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18_2" style:family="text">
      <style:text-properties fo:font-size="11pt" style:font-size-asian="11pt" style:font-name-complex="Arial" style:font-size-complex="11pt"/>
    </style:style>
    <style:style style:name="P219" style:family="paragraph" style:parent-style-name="Normal">
      <style:paragraph-properties fo:text-align="justify"/>
    </style:style>
    <style:style style:name="T219_1" style:family="text">
      <style:text-properties fo:font-size="11pt" style:font-size-asian="11pt" style:font-name-complex="Arial" style:font-size-complex="11pt"/>
    </style:style>
    <style:style style:name="T219_2" style:family="text">
      <style:text-properties fo:font-size="11pt" style:font-size-asian="11pt" style:font-name-complex="Arial" style:font-size-complex="11pt"/>
    </style:style>
    <style:style style:name="T219_3" style:family="text">
      <style:text-properties fo:font-size="11pt" style:font-size-asian="11pt" style:font-name-complex="Arial" style:font-size-complex="11pt"/>
    </style:style>
    <style:style style:name="T219_4" style:family="text">
      <style:text-properties fo:font-size="11pt" style:font-size-asian="11pt" style:font-name-complex="Arial" style:font-size-complex="11pt"/>
    </style:style>
    <style:style style:name="T219_5" style:family="text">
      <style:text-properties fo:font-size="11pt" style:font-size-asian="11pt" style:font-name-complex="Arial" style:font-size-complex="11pt"/>
    </style:style>
    <style:style style:name="T219_6" style:family="text">
      <style:text-properties fo:font-size="11pt" style:font-size-asian="11pt" style:font-name-complex="Arial" style:font-size-complex="11pt"/>
    </style:style>
    <style:style style:name="T219_7" style:family="text">
      <style:text-properties fo:font-size="11pt" style:font-size-asian="11pt" style:font-name-complex="Arial" style:font-size-complex="11pt"/>
    </style:style>
    <style:style style:name="T219_8" style:family="text">
      <style:text-properties fo:font-size="11pt" style:font-size-asian="11pt" style:font-name-complex="Arial" style:font-size-complex="11pt"/>
    </style:style>
    <style:style style:name="T219_9" style:family="text">
      <style:text-properties fo:font-size="11pt" style:font-size-asian="11pt" style:font-name-complex="Arial" style:font-size-complex="11pt"/>
    </style:style>
    <style:style style:name="P220" style:family="paragraph" style:parent-style-name="Normal">
      <style:text-properties fo:font-style="italic" style:font-style-asian="italic" fo:font-size="11pt" style:font-size-asian="11pt" style:font-size-complex="11pt" fo:font-weight="bold" style:font-weight-asian="bold"/>
    </style:style>
    <style:style style:name="P221" style:family="paragraph" style:parent-style-name="List_20_Paragraph"/>
    <style:style style:name="T221_1" style:family="text">
      <style:text-properties fo:font-size="11pt" style:font-size-asian="11pt" style:font-size-complex="11pt" fo:font-weight="bold" style:font-weight-asian="bold" style:font-weight-complex="bold"/>
    </style:style>
    <style:style style:name="T221_2" style:family="text">
      <style:text-properties fo:font-size="11pt" style:font-size-asian="11pt" style:font-size-complex="11pt" fo:font-weight="bold" style:font-weight-asian="bold" style:font-weight-complex="bold"/>
    </style:style>
    <style:style style:name="T221_3" style:family="text">
      <style:text-properties fo:font-style="italic" style:font-style-asian="italic" style:font-style-complex="italic" fo:font-size="11pt" style:font-size-asian="11pt" style:font-size-complex="11pt" fo:font-weight="bold" style:font-weight-asian="bold" style:font-weight-complex="bold"/>
    </style:style>
    <style:style style:name="T221_4" style:family="text">
      <style:text-properties fo:font-size="11pt" style:font-size-asian="11pt" style:font-size-complex="11pt"/>
    </style:style>
    <style:style style:name="T221_5" style:family="text">
      <style:text-properties fo:font-size="11pt" style:font-size-asian="11pt" style:font-size-complex="11pt"/>
    </style:style>
    <style:style style:name="P222" style:family="paragraph" style:parent-style-name="List_20_Paragraph">
      <style:text-properties fo:font-size="11pt" style:font-size-asian="11pt" style:font-size-complex="11pt"/>
    </style:style>
    <style:style style:name="T222_1" style:family="text">
      <style:text-properties fo:font-size="11pt" style:font-size-asian="11pt" style:font-size-complex="11pt" fo:font-weight="bold" style:font-weight-asian="bold" style:font-weight-complex="bold"/>
    </style:style>
    <style:style style:name="T222_2" style:family="text">
      <style:text-properties fo:font-size="11pt" style:font-size-asian="11pt" style:font-size-complex="11pt"/>
    </style:style>
    <style:style style:name="T222_3" style:family="text">
      <style:text-properties fo:font-size="11pt" style:font-size-asian="11pt" style:font-size-complex="11pt"/>
    </style:style>
    <style:style style:name="T222_4" style:family="text">
      <style:text-properties fo:font-size="11pt" style:font-size-asian="11pt" style:font-size-complex="11pt"/>
    </style:style>
    <style:style style:name="T222_5" style:family="text">
      <style:text-properties fo:font-size="11pt" style:font-size-asian="11pt" style:font-size-complex="11pt"/>
    </style:style>
    <style:style style:name="T222_6" style:family="text">
      <style:text-properties fo:font-size="11pt" style:font-size-asian="11pt" style:font-size-complex="11pt"/>
    </style:style>
    <style:style style:name="T222_7" style:family="text">
      <style:text-properties fo:font-size="11pt" style:font-size-asian="11pt" style:font-size-complex="11pt"/>
    </style:style>
    <style:style style:name="T222_8" style:family="text">
      <style:text-properties fo:font-size="11pt" style:font-size-asian="11pt" style:font-size-complex="11pt"/>
    </style:style>
    <style:style style:name="T222_9" style:family="text">
      <style:text-properties fo:font-size="11pt" style:font-size-asian="11pt" style:font-size-complex="11pt"/>
    </style:style>
    <style:style style:name="T222_10" style:family="text">
      <style:text-properties fo:font-size="11pt" style:font-size-asian="11pt" style:font-size-complex="11pt"/>
    </style:style>
    <style:style style:name="T222_11" style:family="text">
      <style:text-properties fo:font-size="11pt" style:font-size-asian="11pt" style:font-size-complex="11pt"/>
    </style:style>
    <style:style style:name="T222_12" style:family="text">
      <style:text-properties fo:font-size="11pt" style:font-size-asian="11pt" style:font-size-complex="11pt"/>
    </style:style>
    <style:style style:name="T222_13" style:family="text">
      <style:text-properties fo:font-size="11pt" style:font-size-asian="11pt" style:font-size-complex="11pt"/>
    </style:style>
    <style:style style:name="P223" style:family="paragraph" style:parent-style-name="List_20_Paragraph"/>
    <style:style style:name="T223_1" style:family="text">
      <style:text-properties fo:font-size="11pt" style:font-size-asian="11pt" style:font-size-complex="11pt" fo:font-weight="bold" style:font-weight-asian="bold"/>
    </style:style>
    <style:style style:name="T223_2" style:family="text">
      <style:text-properties fo:font-size="11pt" style:font-size-asian="11pt" style:font-size-complex="11pt"/>
    </style:style>
    <style:style style:name="T223_3" style:family="text">
      <style:text-properties fo:font-size="11pt" style:font-size-asian="11pt" style:font-size-complex="11pt"/>
    </style:style>
    <style:style style:name="P224" style:family="paragraph" style:parent-style-name="List_20_Paragraph">
      <style:text-properties fo:font-size="11pt" style:font-size-asian="11pt" style:font-size-complex="11pt"/>
    </style:style>
    <style:style style:name="T224_1" style:family="text">
      <style:text-properties fo:font-size="11pt" style:font-size-asian="11pt" style:font-size-complex="11pt" fo:font-weight="bold" style:font-weight-asian="bold"/>
    </style:style>
    <style:style style:name="T224_2" style:family="text">
      <style:text-properties fo:font-size="11pt" style:font-size-asian="11pt" style:font-size-complex="11pt"/>
    </style:style>
    <style:style style:name="T224_3" style:family="text">
      <style:text-properties fo:font-size="11pt" style:font-size-asian="11pt" style:font-size-complex="11pt"/>
    </style:style>
    <style:style style:name="T224_4" style:family="text">
      <style:text-properties fo:font-size="11pt" style:font-size-asian="11pt" style:font-size-complex="11pt"/>
    </style:style>
    <style:style style:name="T224_5" style:family="text">
      <style:text-properties fo:font-size="11pt" style:font-size-asian="11pt" style:font-size-complex="11pt"/>
    </style:style>
    <style:style style:name="T224_6" style:family="text">
      <style:text-properties fo:font-size="11pt" style:font-size-asian="11pt" style:font-size-complex="11pt"/>
    </style:style>
    <style:style style:name="T224_7" style:family="text">
      <style:text-properties fo:font-size="11pt" style:font-size-asian="11pt" style:font-size-complex="11pt"/>
    </style:style>
    <style:style style:name="T224_8" style:family="text">
      <style:text-properties fo:font-size="11pt" style:font-size-asian="11pt" style:font-size-complex="11pt"/>
    </style:style>
    <style:style style:name="T224_9" style:family="text">
      <style:text-properties fo:font-size="11pt" style:font-size-asian="11pt" style:font-size-complex="11pt"/>
    </style:style>
    <style:style style:name="T224_10" style:family="text">
      <style:text-properties fo:font-size="11pt" style:font-size-asian="11pt" style:font-size-complex="11pt"/>
    </style:style>
    <style:style style:name="T224_11" style:family="text">
      <style:text-properties fo:font-size="11pt" style:font-size-asian="11pt" style:font-size-complex="11pt"/>
    </style:style>
    <style:style style:name="P225" style:family="paragraph" style:parent-style-name="List_20_Paragraph">
      <style:text-properties fo:font-size="11pt" style:font-size-asian="11pt" style:font-size-complex="11pt"/>
    </style:style>
    <style:style style:name="T225_1" style:family="text">
      <style:text-properties fo:font-size="11pt" style:font-size-asian="11pt" style:font-size-complex="11pt" fo:font-weight="bold" style:font-weight-asian="bold" style:font-weight-complex="bold"/>
    </style:style>
    <style:style style:name="T225_2" style:family="text">
      <style:text-properties fo:font-size="11pt" style:font-size-asian="11pt" style:font-size-complex="11pt"/>
    </style:style>
    <style:style style:name="T225_3" style:family="text">
      <style:text-properties fo:font-size="11pt" style:font-size-asian="11pt" style:font-size-complex="11pt"/>
    </style:style>
    <style:style style:name="T225_4" style:family="text">
      <style:text-properties fo:font-size="11pt" style:font-size-asian="11pt" style:font-size-complex="11pt"/>
    </style:style>
    <style:style style:name="T225_5" style:family="text">
      <style:text-properties fo:font-size="11pt" style:font-size-asian="11pt" style:font-size-complex="11pt"/>
    </style:style>
    <style:style style:name="T225_6" style:family="text">
      <style:text-properties fo:font-size="11pt" style:font-size-asian="11pt" style:font-size-complex="11pt"/>
    </style:style>
    <style:style style:name="T225_7" style:family="text">
      <style:text-properties fo:font-size="11pt" style:font-size-asian="11pt" style:font-size-complex="11pt"/>
    </style:style>
    <style:style style:name="T225_8" style:family="text">
      <style:text-properties fo:font-size="11pt" style:font-size-asian="11pt" style:font-size-complex="11pt"/>
    </style:style>
    <style:style style:name="P226" style:family="paragraph" style:parent-style-name="List_20_Paragraph">
      <style:text-properties fo:font-size="11pt" style:font-size-asian="11pt" style:font-size-complex="11pt"/>
    </style:style>
    <style:style style:name="T226_1" style:family="text">
      <style:text-properties fo:font-size="11pt" style:font-size-asian="11pt" style:font-size-complex="11pt" fo:font-weight="bold" style:font-weight-asian="bold" style:font-weight-complex="bold"/>
    </style:style>
    <style:style style:name="T226_2" style:family="text">
      <style:text-properties fo:font-size="11pt" style:font-size-asian="11pt" style:font-size-complex="11pt"/>
    </style:style>
    <style:style style:name="T226_3" style:family="text">
      <style:text-properties fo:font-size="11pt" style:font-size-asian="11pt" style:font-size-complex="11pt"/>
    </style:style>
    <style:style style:name="T226_4" style:family="text">
      <style:text-properties fo:font-size="11pt" style:font-size-asian="11pt" style:font-size-complex="11pt"/>
    </style:style>
    <style:style style:name="T226_5" style:family="text">
      <style:text-properties fo:font-size="11pt" style:font-size-asian="11pt" style:font-size-complex="11pt"/>
    </style:style>
    <style:style style:name="T226_6" style:family="text">
      <style:text-properties fo:font-size="11pt" style:font-size-asian="11pt" style:font-size-complex="11pt"/>
    </style:style>
    <style:style style:name="T226_7" style:family="text">
      <style:text-properties fo:font-size="11pt" style:font-size-asian="11pt" style:font-size-complex="11pt"/>
    </style:style>
    <style:style style:name="T226_8" style:family="text">
      <style:text-properties fo:font-size="11pt" style:font-size-asian="11pt" style:font-size-complex="11pt"/>
    </style:style>
    <style:style style:name="T226_9" style:family="text">
      <style:text-properties fo:font-size="11pt" style:font-size-asian="11pt" style:font-size-complex="11pt"/>
    </style:style>
    <style:style style:name="T226_10" style:family="text">
      <style:text-properties fo:font-size="11pt" style:font-size-asian="11pt" style:font-size-complex="11pt"/>
    </style:style>
    <style:style style:name="T226_11" style:family="text">
      <style:text-properties fo:font-size="11pt" style:font-size-asian="11pt" style:font-size-complex="11pt"/>
    </style:style>
    <style:style style:name="T226_12" style:family="text">
      <style:text-properties fo:font-size="11pt" style:font-size-asian="11pt" style:font-size-complex="11pt"/>
    </style:style>
    <style:style style:name="P227" style:family="paragraph" style:parent-style-name="Normal">
      <style:text-properties fo:font-size="11pt" style:font-size-asian="11pt" style:font-size-complex="11pt"/>
    </style:style>
    <style:style style:name="P228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228_1" style:family="text">
      <style:text-properties fo:font-style="normal" style:font-style-asian="normal"/>
    </style:style>
    <style:style style:name="T228_2" style:family="text">
      <style:text-properties fo:font-style="normal" style:font-style-asian="normal"/>
    </style:style>
    <style:style style:name="P229" style:family="paragraph" style:parent-style-name="Normal">
      <style:text-properties fo:font-size="11pt" style:font-size-asian="11pt" style:font-size-complex="11pt"/>
    </style:style>
    <style:style style:name="Table8" style:family="table">
      <style:table-properties table:align="left" style:width="16.503cm" fo:margin-left="-0.259cm"/>
    </style:style>
    <style:style style:name="Column29" style:family="table-column">
      <style:table-column-properties style:column-width="3.013cm"/>
    </style:style>
    <style:style style:name="Column30" style:family="table-column">
      <style:table-column-properties style:column-width="1.087cm"/>
    </style:style>
    <style:style style:name="Column31" style:family="table-column">
      <style:table-column-properties style:column-width="1.653cm"/>
    </style:style>
    <style:style style:name="Column32" style:family="table-column">
      <style:table-column-properties style:column-width="5.791cm"/>
    </style:style>
    <style:style style:name="Column33" style:family="table-column">
      <style:table-column-properties style:column-width="4.96cm"/>
    </style:style>
    <style:style style:name="Row29" style:family="table-row">
      <style:table-row-properties style:min-row-height="0.863cm"/>
    </style:style>
    <style:style style:name="Cell9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line-height="100%" fo:margin-bottom="0cm"/>
    </style:style>
    <style:style style:name="T23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9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line-height="100%" fo:margin-bottom="0cm"/>
    </style:style>
    <style:style style:name="T231_1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30" style:family="table-row">
      <style:table-row-properties style:min-row-height="0.612cm"/>
    </style:style>
    <style:style style:name="Cell9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fo:line-height="100%" fo:margin-bottom="0cm"/>
    </style:style>
    <style:style style:name="T23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line-height="100%" fo:margin-bottom="0cm"/>
    </style:style>
    <style:style style:name="T23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0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line-height="100%" fo:margin-bottom="0cm"/>
    </style:style>
    <style:style style:name="T23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line-height="100%" fo:margin-bottom="0cm"/>
    </style:style>
    <style:style style:name="T23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31" style:family="table-row">
      <style:table-row-properties style:min-row-height="0.609cm"/>
    </style:style>
    <style:style style:name="Cell10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fo:line-height="100%" fo:margin-bottom="0cm"/>
    </style:style>
    <style:style style:name="T23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fo:line-height="100%" fo:margin-bottom="0cm"/>
    </style:style>
    <style:style style:name="T23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0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fo:line-height="100%" fo:margin-bottom="0cm"/>
    </style:style>
    <style:style style:name="T23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3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fo:line-height="100%" fo:margin-bottom="0cm"/>
    </style:style>
    <style:style style:name="T23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40" style:family="paragraph" style:parent-style-name="Normal">
      <style:paragraph-properties fo:margin-bottom="0.212cm"/>
      <style:text-properties fo:font-weight="bold" style:font-weight-asian="bold"/>
    </style:style>
    <style:style style:name="Table9" style:family="table">
      <style:table-properties table:align="left" style:width="16.494cm" fo:margin-left="0cm"/>
    </style:style>
    <style:style style:name="Column34" style:family="table-column">
      <style:table-column-properties style:column-width="1.065cm"/>
    </style:style>
    <style:style style:name="Column35" style:family="table-column">
      <style:table-column-properties style:column-width="5.343cm"/>
    </style:style>
    <style:style style:name="Column36" style:family="table-column">
      <style:table-column-properties style:column-width="2.17cm"/>
    </style:style>
    <style:style style:name="Column37" style:family="table-column">
      <style:table-column-properties style:column-width="7.916cm"/>
    </style:style>
    <style:style style:name="Row32" style:family="table-row">
      <style:table-row-properties style:min-row-height="0.482cm"/>
    </style:style>
    <style:style style:name="Cell10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fo:line-height="100%" fo:margin-bottom="0cm"/>
    </style:style>
    <style:style style:name="T24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0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fo:line-height="100%" fo:margin-bottom="0cm"/>
    </style:style>
    <style:style style:name="T24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0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fo:line-height="100%" fo:margin-bottom="0cm"/>
    </style:style>
    <style:style style:name="T24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0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line-height="100%" fo:margin-bottom="0cm"/>
    </style:style>
    <style:style style:name="T24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3" style:family="table-row"/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fo:line-height="100%" fo:margin-bottom="0cm"/>
    </style:style>
    <style:style style:name="T24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fo:line-height="100%" fo:margin-bottom="0cm"/>
    </style:style>
    <style:style style:name="T24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fo:line-height="100%" fo:margin-bottom="0cm"/>
    </style:style>
    <style:style style:name="T24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line-height="100%" fo:margin-bottom="0cm"/>
    </style:style>
    <style:style style:name="T24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4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4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48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48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48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48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48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48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P249" style:family="paragraph" style:parent-style-name="Normal">
      <style:paragraph-properties fo:line-height="100%" fo:margin-bottom="0cm"/>
    </style:style>
    <style:style style:name="T24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4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4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49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49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49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49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49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4" style:family="table-row"/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line-height="100%" fo:margin-bottom="0cm"/>
    </style:style>
    <style:style style:name="T25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line-height="100%" fo:margin-bottom="0cm"/>
    </style:style>
    <style:style style:name="T25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line-height="100%" fo:margin-bottom="0cm"/>
    </style:style>
    <style:style style:name="T25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line-height="100%" fo:margin-bottom="0cm"/>
    </style:style>
    <style:style style:name="T25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5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53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53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53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53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53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P254" style:family="paragraph" style:parent-style-name="Normal">
      <style:paragraph-properties fo:line-height="100%" fo:margin-bottom="0cm"/>
    </style:style>
    <style:style style:name="T25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35" style:family="table-row"/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fo:line-height="100%" fo:margin-bottom="0cm"/>
    </style:style>
    <style:style style:name="T25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line-height="100%" fo:margin-bottom="0cm"/>
    </style:style>
    <style:style style:name="T25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5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line-height="100%" fo:margin-bottom="0cm"/>
    </style:style>
    <style:style style:name="T25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paragraph-properties fo:line-height="100%" fo:margin-bottom="0cm"/>
    </style:style>
    <style:style style:name="T25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5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5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58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58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58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58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58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58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P259" style:family="paragraph" style:parent-style-name="Normal">
      <style:paragraph-properties fo:line-height="100%" fo:margin-bottom="0cm"/>
    </style:style>
    <style:style style:name="T25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5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5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60" style:family="paragraph" style:parent-style-name="Normal">
      <style:paragraph-properties fo:text-align="justify" fo:margin-bottom="0.212cm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61" style:family="paragraph" style:parent-style-name="Normal">
      <style:paragraph-properties fo:text-align="justify" fo:margin-bottom="0.212cm"/>
    </style:style>
    <style:style style:name="T26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62" style:family="paragraph" style:parent-style-name="Normal">
      <style:paragraph-properties fo:text-align="justify" fo:margin-bottom="0.212cm"/>
    </style:style>
    <style:style style:name="T262_1" style:family="text">
      <style:text-properties style:font-style-complex="italic" fo:font-size="11pt" style:font-size-asian="11pt" style:font-size-complex="11pt"/>
    </style:style>
    <style:style style:name="T262_2" style:family="text">
      <style:text-properties style:font-style-complex="italic" fo:font-size="11pt" style:font-size-asian="11pt" style:font-size-complex="11pt"/>
    </style:style>
    <style:style style:name="T262_3" style:family="text">
      <style:text-properties style:font-style-complex="italic" fo:font-size="11pt" style:font-size-asian="11pt" style:font-size-complex="11pt"/>
    </style:style>
    <style:style style:name="T262_4" style:family="text">
      <style:text-properties style:font-style-complex="italic" fo:font-size="11pt" style:font-size-asian="11pt" style:font-size-complex="11pt"/>
    </style:style>
    <style:style style:name="T262_5" style:family="text">
      <style:text-properties style:font-style-complex="italic" fo:font-size="11pt" style:font-size-asian="11pt" style:font-size-complex="11pt"/>
    </style:style>
    <style:style style:name="T262_6" style:family="text">
      <style:text-properties style:font-style-complex="italic" fo:font-size="11pt" style:font-size-asian="11pt" style:font-size-complex="11pt"/>
    </style:style>
    <style:style style:name="T262_7" style:family="text">
      <style:text-properties style:font-style-complex="italic" fo:font-size="11pt" style:font-size-asian="11pt" style:font-size-complex="11pt"/>
    </style:style>
    <style:style style:name="T262_8" style:family="text">
      <style:text-properties style:font-style-complex="italic" fo:font-size="11pt" style:font-size-asian="11pt" style:font-size-complex="11pt"/>
    </style:style>
    <style:style style:name="T262_9" style:family="text">
      <style:text-properties style:font-style-complex="italic" fo:font-size="11pt" style:font-size-asian="11pt" style:font-size-complex="11pt"/>
    </style:style>
    <style:style style:name="T262_10" style:family="text">
      <style:text-properties style:font-style-complex="italic" fo:font-size="11pt" style:font-size-asian="11pt" style:font-size-complex="11pt"/>
    </style:style>
    <style:style style:name="T262_11" style:family="text">
      <style:text-properties style:font-style-complex="italic" fo:font-size="11pt" style:font-size-asian="11pt" style:font-size-complex="11pt"/>
    </style:style>
    <style:style style:name="T262_12" style:family="text">
      <style:text-properties style:font-style-complex="italic" fo:font-size="11pt" style:font-size-asian="11pt" style:font-size-complex="11pt"/>
    </style:style>
    <style:style style:name="T262_13" style:family="text">
      <style:text-properties style:font-style-complex="italic" fo:font-size="11pt" style:font-size-asian="11pt" style:font-size-complex="11pt"/>
    </style:style>
    <style:style style:name="T262_14" style:family="text">
      <style:text-properties style:font-style-complex="italic" fo:font-size="11pt" style:font-size-asian="11pt" style:font-size-complex="11pt"/>
    </style:style>
    <style:style style:name="T262_15" style:family="text">
      <style:text-properties style:font-style-complex="italic" fo:font-size="11pt" style:font-size-asian="11pt" style:font-size-complex="11pt"/>
    </style:style>
    <style:style style:name="T262_16" style:family="text">
      <style:text-properties style:font-style-complex="italic" fo:font-size="11pt" style:font-size-asian="11pt" style:font-size-complex="11pt"/>
    </style:style>
    <style:style style:name="T262_17" style:family="text">
      <style:text-properties style:font-style-complex="italic" fo:font-size="11pt" style:font-size-asian="11pt" style:font-size-complex="11pt"/>
    </style:style>
    <style:style style:name="T262_18" style:family="text">
      <style:text-properties style:font-style-complex="italic" fo:font-size="11pt" style:font-size-asian="11pt" style:font-size-complex="11pt"/>
    </style:style>
    <style:style style:name="T262_19" style:family="text">
      <style:text-properties style:font-style-complex="italic" fo:font-size="11pt" style:font-size-asian="11pt" style:font-size-complex="11pt"/>
    </style:style>
    <style:style style:name="T262_20" style:family="text">
      <style:text-properties style:font-style-complex="italic" fo:font-size="11pt" style:font-size-asian="11pt" style:font-size-complex="11pt"/>
    </style:style>
    <style:style style:name="T262_21" style:family="text">
      <style:text-properties style:font-style-complex="italic" fo:font-size="11pt" style:font-size-asian="11pt" style:font-size-complex="11pt"/>
    </style:style>
    <style:style style:name="T262_22" style:family="text">
      <style:text-properties style:font-style-complex="italic" fo:font-size="11pt" style:font-size-asian="11pt" style:font-size-complex="11pt"/>
    </style:style>
    <style:style style:name="T262_23" style:family="text">
      <style:text-properties style:font-style-complex="italic" fo:font-size="11pt" style:font-size-asian="11pt" style:font-size-complex="11pt"/>
    </style:style>
    <style:style style:name="T262_24" style:family="text">
      <style:text-properties style:font-style-complex="italic" fo:font-size="11pt" style:font-size-asian="11pt" style:font-size-complex="11pt"/>
    </style:style>
    <style:style style:name="T262_25" style:family="text">
      <style:text-properties style:font-style-complex="italic" fo:font-size="11pt" style:font-size-asian="11pt" style:font-size-complex="11pt"/>
    </style:style>
    <style:style style:name="T262_26" style:family="text">
      <style:text-properties style:font-style-complex="italic" fo:font-size="11pt" style:font-size-asian="11pt" style:font-size-complex="11pt"/>
    </style:style>
    <style:style style:name="T262_27" style:family="text">
      <style:text-properties style:font-style-complex="italic" fo:font-size="11pt" style:font-size-asian="11pt" style:font-size-complex="11pt"/>
    </style:style>
    <style:style style:name="T262_28" style:family="text">
      <style:text-properties style:font-style-complex="italic" fo:font-size="11pt" style:font-size-asian="11pt" style:font-size-complex="11pt"/>
    </style:style>
    <style:style style:name="T262_29" style:family="text">
      <style:text-properties style:font-style-complex="italic" fo:font-size="11pt" style:font-size-asian="11pt" style:font-size-complex="11pt"/>
    </style:style>
    <style:style style:name="T262_30" style:family="text">
      <style:text-properties fo:font-size="11pt" style:font-size-asian="11pt" style:font-size-complex="11pt"/>
    </style:style>
    <style:style style:name="T262_31" style:family="text">
      <style:text-properties fo:font-size="11pt" style:font-size-asian="11pt" style:font-size-complex="11pt"/>
    </style:style>
    <style:style style:name="T262_32" style:family="text">
      <style:text-properties fo:font-size="11pt" style:font-size-asian="11pt" style:font-size-complex="11pt"/>
    </style:style>
    <style:style style:name="T262_33" style:family="text">
      <style:text-properties fo:font-size="11pt" style:font-size-asian="11pt" style:font-size-complex="11pt" fo:font-weight="bold" style:font-weight-asian="bold" style:font-weight-complex="bold"/>
    </style:style>
    <style:style style:name="T262_34" style:family="text">
      <style:text-properties fo:font-size="11pt" style:font-size-asian="11pt" style:font-size-complex="11pt"/>
    </style:style>
    <style:style style:name="T262_35" style:family="text">
      <style:text-properties style:font-style-complex="italic" fo:font-size="11pt" style:font-size-asian="11pt" style:font-size-complex="11pt"/>
    </style:style>
    <style:style style:name="T262_36" style:family="text">
      <style:text-properties fo:font-size="11pt" style:font-size-asian="11pt" style:font-size-complex="11pt"/>
    </style:style>
    <style:style style:name="T262_37" style:family="text">
      <style:text-properties style:font-style-complex="italic" fo:font-size="11pt" style:font-size-asian="11pt" style:font-size-complex="11pt"/>
    </style:style>
    <style:style style:name="T262_38" style:family="text">
      <style:text-properties fo:font-size="11pt" style:font-size-asian="11pt" style:font-size-complex="11pt"/>
    </style:style>
    <style:style style:name="T262_39" style:family="text">
      <style:text-properties style:font-style-complex="italic" fo:font-size="11pt" style:font-size-asian="11pt" style:font-size-complex="11pt"/>
    </style:style>
    <style:style style:name="T262_40" style:family="text">
      <style:text-properties fo:font-size="11pt" style:font-size-asian="11pt" style:font-size-complex="11pt"/>
    </style:style>
    <style:style style:name="T262_41" style:family="text">
      <style:text-properties style:font-style-complex="italic" fo:font-size="11pt" style:font-size-asian="11pt" style:font-size-complex="11pt"/>
    </style:style>
    <style:style style:name="T262_42" style:family="text">
      <style:text-properties fo:font-size="11pt" style:font-size-asian="11pt" style:font-size-complex="11pt"/>
    </style:style>
    <style:style style:name="T262_43" style:family="text">
      <style:text-properties fo:font-size="11pt" style:font-size-asian="11pt" style:font-size-complex="11pt"/>
    </style:style>
    <style:style style:name="T262_44" style:family="text">
      <style:text-properties fo:font-size="11pt" style:font-size-asian="11pt" style:font-size-complex="11pt"/>
    </style:style>
    <style:style style:name="T262_45" style:family="text">
      <style:text-properties fo:font-size="11pt" style:font-size-asian="11pt" style:font-size-complex="11pt"/>
    </style:style>
    <style:style style:name="T262_46" style:family="text">
      <style:text-properties fo:font-size="11pt" style:font-size-asian="11pt" style:font-size-complex="11pt"/>
    </style:style>
    <style:style style:name="T262_47" style:family="text">
      <style:text-properties fo:font-size="11pt" style:font-size-asian="11pt" style:font-size-complex="11pt"/>
    </style:style>
    <style:style style:name="T262_48" style:family="text">
      <style:text-properties fo:font-size="11pt" style:font-size-asian="11pt" style:font-size-complex="11pt"/>
    </style:style>
    <style:style style:name="T262_49" style:family="text">
      <style:text-properties fo:font-size="11pt" style:font-size-asian="11pt" style:font-size-complex="11pt"/>
    </style:style>
    <style:style style:name="T262_50" style:family="text">
      <style:text-properties fo:font-size="11pt" style:font-size-asian="11pt" style:font-size-complex="11pt"/>
    </style:style>
    <style:style style:name="T262_51" style:family="text">
      <style:text-properties fo:font-size="11pt" style:font-size-asian="11pt" style:font-size-complex="11pt"/>
    </style:style>
    <style:style style:name="T262_52" style:family="text">
      <style:text-properties fo:font-size="11pt" style:font-size-asian="11pt" style:font-size-complex="11pt"/>
    </style:style>
    <style:style style:name="P263" style:family="paragraph" style:parent-style-name="Normal">
      <style:paragraph-properties fo:text-align="justify" fo:margin-bottom="0.212cm"/>
    </style:style>
    <style:style style:name="T263_1" style:family="text">
      <style:text-properties fo:font-size="11pt" style:font-size-asian="11pt" style:font-size-complex="11pt" fo:font-weight="bold" style:font-weight-asian="bold"/>
    </style:style>
    <style:style style:name="T263_2" style:family="text">
      <style:text-properties fo:font-size="11pt" style:font-size-asian="11pt" style:font-size-complex="11pt" fo:font-weight="bold" style:font-weight-asian="bold"/>
    </style:style>
    <style:style style:name="T263_3" style:family="text">
      <style:text-properties fo:font-size="11pt" style:font-size-asian="11pt" style:font-size-complex="11pt" fo:font-weight="bold" style:font-weight-asian="bold"/>
    </style:style>
    <style:style style:name="T263_4" style:family="text">
      <style:text-properties fo:font-size="11pt" style:font-size-asian="11pt" style:font-size-complex="11pt" fo:font-weight="bold" style:font-weight-asian="bold"/>
    </style:style>
    <style:style style:name="T263_5" style:family="text">
      <style:text-properties fo:font-size="11pt" style:font-size-asian="11pt" style:font-size-complex="11pt" fo:font-weight="bold" style:font-weight-asian="bold"/>
    </style:style>
    <style:style style:name="T263_6" style:family="text">
      <style:text-properties fo:font-size="11pt" style:font-size-asian="11pt" style:font-size-complex="11pt" fo:font-weight="bold" style:font-weight-asian="bold"/>
    </style:style>
    <style:style style:name="T263_7" style:family="text">
      <style:text-properties fo:font-size="11pt" style:font-size-asian="11pt" style:font-size-complex="11pt" fo:font-weight="bold" style:font-weight-asian="bold"/>
    </style:style>
    <style:style style:name="T263_8" style:family="text">
      <style:text-properties fo:font-size="11pt" style:font-size-asian="11pt" style:font-size-complex="11pt" fo:font-weight="bold" style:font-weight-asian="bold"/>
    </style:style>
    <style:style style:name="T263_9" style:family="text">
      <style:text-properties fo:font-size="11pt" style:font-size-asian="11pt" style:font-size-complex="11pt" fo:font-weight="bold" style:font-weight-asian="bold"/>
    </style:style>
    <style:style style:name="T263_10" style:family="text">
      <style:text-properties fo:font-size="11pt" style:font-size-asian="11pt" style:font-size-complex="11pt" fo:font-weight="bold" style:font-weight-asian="bold"/>
    </style:style>
    <style:style style:name="T263_11" style:family="text">
      <style:text-properties fo:font-size="11pt" style:font-size-asian="11pt" style:font-size-complex="11pt"/>
    </style:style>
    <style:style style:name="T263_12" style:family="text">
      <style:text-properties fo:font-size="11pt" style:font-size-asian="11pt" style:font-size-complex="11pt"/>
    </style:style>
    <style:style style:name="T263_13" style:family="text">
      <style:text-properties fo:font-size="11pt" style:font-size-asian="11pt" style:font-size-complex="11pt" style:font-weight-complex="bold"/>
    </style:style>
    <style:style style:name="T263_14" style:family="text">
      <style:text-properties fo:font-size="11pt" style:font-size-asian="11pt" style:font-size-complex="11pt" style:font-weight-complex="bold"/>
    </style:style>
    <style:style style:name="T263_15" style:family="text">
      <style:text-properties fo:font-size="11pt" style:font-size-asian="11pt" style:font-size-complex="11pt" style:font-weight-complex="bold"/>
    </style:style>
    <style:style style:name="T263_16" style:family="text">
      <style:text-properties fo:font-size="11pt" style:font-size-asian="11pt" style:font-size-complex="11pt" style:font-weight-complex="bold"/>
    </style:style>
    <style:style style:name="T263_17" style:family="text">
      <style:text-properties fo:font-size="11pt" style:font-size-asian="11pt" style:font-size-complex="11pt" style:font-weight-complex="bold"/>
    </style:style>
    <style:style style:name="T263_18" style:family="text">
      <style:text-properties fo:font-size="11pt" style:font-size-asian="11pt" style:font-size-complex="11pt" style:font-weight-complex="bold"/>
    </style:style>
    <style:style style:name="T263_19" style:family="text">
      <style:text-properties fo:font-size="11pt" style:font-size-asian="11pt" style:font-size-complex="11pt"/>
    </style:style>
    <style:style style:name="T263_20" style:family="text">
      <style:text-properties fo:font-size="11pt" style:font-size-asian="11pt" style:font-size-complex="11pt"/>
    </style:style>
    <style:style style:name="T263_21" style:family="text">
      <style:text-properties fo:font-size="11pt" style:font-size-asian="11pt" style:font-size-complex="11pt" style:font-weight-complex="bold"/>
    </style:style>
    <style:style style:name="T263_22" style:family="text">
      <style:text-properties fo:font-size="11pt" style:font-size-asian="11pt" style:font-size-complex="11pt" style:font-weight-complex="bold"/>
    </style:style>
    <style:style style:name="T263_23" style:family="text">
      <style:text-properties fo:font-size="11pt" style:font-size-asian="11pt" style:font-size-complex="11pt"/>
    </style:style>
    <style:style style:name="T263_24" style:family="text">
      <style:text-properties fo:font-size="11pt" style:font-size-asian="11pt" style:font-size-complex="11pt"/>
    </style:style>
    <style:style style:name="T263_25" style:family="text">
      <style:text-properties fo:font-size="11pt" style:font-size-asian="11pt" style:font-size-complex="11pt"/>
    </style:style>
    <style:style style:name="T263_26" style:family="text">
      <style:text-properties fo:font-size="11pt" style:font-size-asian="11pt" style:font-size-complex="11pt"/>
    </style:style>
    <style:style style:name="T263_27" style:family="text">
      <style:text-properties fo:font-size="11pt" style:font-size-asian="11pt" style:font-size-complex="11pt"/>
    </style:style>
    <style:style style:name="T263_28" style:family="text">
      <style:text-properties fo:font-size="11pt" style:font-size-asian="11pt" style:font-size-complex="11pt"/>
    </style:style>
    <style:style style:name="T263_29" style:family="text">
      <style:text-properties fo:font-size="11pt" style:font-size-asian="11pt" style:font-size-complex="11pt"/>
    </style:style>
    <style:style style:name="T263_30" style:family="text">
      <style:text-properties fo:font-size="11pt" style:font-size-asian="11pt" style:font-size-complex="11pt"/>
    </style:style>
    <style:style style:name="T263_31" style:family="text">
      <style:text-properties fo:font-size="11pt" style:font-size-asian="11pt" style:font-size-complex="11pt"/>
    </style:style>
    <style:style style:name="T263_32" style:family="text">
      <style:text-properties fo:font-size="11pt" style:font-size-asian="11pt" style:font-size-complex="11pt"/>
    </style:style>
    <style:style style:name="T263_33" style:family="text">
      <style:text-properties fo:font-size="11pt" style:font-size-asian="11pt" style:font-size-complex="11pt"/>
    </style:style>
    <style:style style:name="T263_34" style:family="text">
      <style:text-properties fo:font-size="11pt" style:font-size-asian="11pt" style:font-size-complex="11pt"/>
    </style:style>
    <style:style style:name="T263_35" style:family="text">
      <style:text-properties fo:font-size="11pt" style:font-size-asian="11pt" style:font-size-complex="11pt"/>
    </style:style>
    <style:style style:name="T263_36" style:family="text">
      <style:text-properties fo:font-size="11pt" style:font-size-asian="11pt" style:font-size-complex="11pt"/>
    </style:style>
    <style:style style:name="T263_37" style:family="text">
      <style:text-properties fo:font-size="11pt" style:font-size-asian="11pt" style:font-size-complex="11pt"/>
    </style:style>
    <style:style style:name="T263_38" style:family="text">
      <style:text-properties fo:font-size="11pt" style:font-size-asian="11pt" style:font-size-complex="11pt"/>
    </style:style>
    <style:style style:name="T263_39" style:family="text">
      <style:text-properties fo:font-size="11pt" style:font-size-asian="11pt" style:font-size-complex="11pt"/>
    </style:style>
    <style:style style:name="T263_40" style:family="text">
      <style:text-properties fo:font-size="11pt" style:font-size-asian="11pt" style:font-size-complex="11pt"/>
    </style:style>
    <style:style style:name="T263_41" style:family="text">
      <style:text-properties fo:font-size="11pt" style:font-size-asian="11pt" style:font-size-complex="11pt"/>
    </style:style>
    <style:style style:name="T263_42" style:family="text">
      <style:text-properties fo:font-size="11pt" style:font-size-asian="11pt" style:font-size-complex="11pt"/>
    </style:style>
    <style:style style:name="T263_43" style:family="text">
      <style:text-properties fo:font-size="11pt" style:font-size-asian="11pt" style:font-size-complex="11pt"/>
    </style:style>
    <style:style style:name="T263_44" style:family="text">
      <style:text-properties fo:font-size="11pt" style:font-size-asian="11pt" style:font-size-complex="11pt"/>
    </style:style>
    <style:style style:name="T263_45" style:family="text">
      <style:text-properties fo:font-size="11pt" style:font-size-asian="11pt" style:font-size-complex="11pt"/>
    </style:style>
    <style:style style:name="T263_46" style:family="text">
      <style:text-properties fo:font-size="11pt" style:font-size-asian="11pt" style:font-size-complex="11pt"/>
    </style:style>
    <style:style style:name="T263_47" style:family="text">
      <style:text-properties fo:font-size="11pt" style:font-size-asian="11pt" style:font-size-complex="11pt"/>
    </style:style>
    <style:style style:name="T263_48" style:family="text">
      <style:text-properties fo:font-size="11pt" style:font-size-asian="11pt" style:font-size-complex="11pt"/>
    </style:style>
    <style:style style:name="P264" style:family="paragraph" style:parent-style-name="Normal">
      <style:paragraph-properties fo:text-align="justify" fo:margin-bottom="0.212cm"/>
    </style:style>
    <style:style style:name="T264_1" style:family="text">
      <style:text-properties fo:font-size="11pt" style:font-size-asian="11pt" style:font-size-complex="11pt"/>
    </style:style>
    <style:style style:name="T264_2" style:family="text">
      <style:text-properties fo:font-size="11pt" style:font-size-asian="11pt" style:font-size-complex="11pt"/>
    </style:style>
    <style:style style:name="T264_3" style:family="text">
      <style:text-properties fo:font-size="11pt" style:font-size-asian="11pt" style:font-size-complex="11pt"/>
    </style:style>
    <style:style style:name="T264_4" style:family="text">
      <style:text-properties fo:font-size="11pt" style:font-size-asian="11pt" style:font-size-complex="11pt"/>
    </style:style>
    <style:style style:name="T264_5" style:family="text">
      <style:text-properties fo:font-size="11pt" style:font-size-asian="11pt" style:font-size-complex="11pt"/>
    </style:style>
    <style:style style:name="T264_6" style:family="text">
      <style:text-properties fo:font-size="11pt" style:font-size-asian="11pt" style:font-size-complex="11pt"/>
    </style:style>
    <style:style style:name="T264_7" style:family="text">
      <style:text-properties fo:font-size="11pt" style:font-size-asian="11pt" style:font-size-complex="11pt"/>
    </style:style>
    <style:style style:name="T264_8" style:family="text">
      <style:text-properties fo:font-size="11pt" style:font-size-asian="11pt" style:font-size-complex="11pt"/>
    </style:style>
    <style:style style:name="T264_9" style:family="text">
      <style:text-properties fo:font-size="11pt" style:font-size-asian="11pt" style:font-size-complex="11pt"/>
    </style:style>
    <style:style style:name="T264_10" style:family="text">
      <style:text-properties fo:font-size="11pt" style:font-size-asian="11pt" style:font-size-complex="11pt"/>
    </style:style>
    <style:style style:name="T264_11" style:family="text">
      <style:text-properties fo:font-size="11pt" style:font-size-asian="11pt" style:font-size-complex="11pt"/>
    </style:style>
    <style:style style:name="T264_12" style:family="text">
      <style:text-properties fo:font-size="11pt" style:font-size-asian="11pt" style:font-size-complex="11pt"/>
    </style:style>
    <style:style style:name="T264_13" style:family="text">
      <style:text-properties fo:font-size="11pt" style:font-size-asian="11pt" style:font-size-complex="11pt"/>
    </style:style>
    <style:style style:name="T264_14" style:family="text">
      <style:text-properties fo:font-size="11pt" style:font-size-asian="11pt" style:font-size-complex="11pt"/>
    </style:style>
    <style:style style:name="T264_15" style:family="text">
      <style:text-properties fo:font-size="11pt" style:font-size-asian="11pt" style:font-size-complex="11pt"/>
    </style:style>
    <style:style style:name="T264_16" style:family="text">
      <style:text-properties fo:font-size="11pt" style:font-size-asian="11pt" style:font-size-complex="11pt"/>
    </style:style>
    <style:style style:name="T264_17" style:family="text">
      <style:text-properties fo:font-size="11pt" style:font-size-asian="11pt" style:font-size-complex="11pt"/>
    </style:style>
    <style:style style:name="T264_18" style:family="text">
      <style:text-properties fo:font-size="11pt" style:font-size-asian="11pt" style:font-size-complex="11pt"/>
    </style:style>
    <style:style style:name="T264_19" style:family="text">
      <style:text-properties fo:font-size="11pt" style:font-size-asian="11pt" style:font-size-complex="11pt"/>
    </style:style>
    <style:style style:name="T264_20" style:family="text">
      <style:text-properties fo:font-size="11pt" style:font-size-asian="11pt" style:font-size-complex="11pt"/>
    </style:style>
    <style:style style:name="T264_21" style:family="text">
      <style:text-properties fo:font-size="11pt" style:font-size-asian="11pt" style:font-size-complex="11pt"/>
    </style:style>
    <style:style style:name="T264_22" style:family="text">
      <style:text-properties fo:font-size="11pt" style:font-size-asian="11pt" style:font-size-complex="11pt"/>
    </style:style>
    <style:style style:name="T264_23" style:family="text">
      <style:text-properties fo:font-size="11pt" style:font-size-asian="11pt" style:font-size-complex="11pt"/>
    </style:style>
    <style:style style:name="T264_24" style:family="text">
      <style:text-properties fo:font-size="11pt" style:font-size-asian="11pt" style:font-size-complex="11pt"/>
    </style:style>
    <style:style style:name="T264_25" style:family="text">
      <style:text-properties fo:font-size="11pt" style:font-size-asian="11pt" style:font-size-complex="11pt"/>
    </style:style>
    <style:style style:name="T264_26" style:family="text">
      <style:text-properties fo:font-size="11pt" style:font-size-asian="11pt" style:font-size-complex="11pt"/>
    </style:style>
    <style:style style:name="T264_27" style:family="text">
      <style:text-properties fo:font-size="11pt" style:font-size-asian="11pt" style:font-size-complex="11pt"/>
    </style:style>
    <style:style style:name="T264_28" style:family="text">
      <style:text-properties fo:font-size="11pt" style:font-size-asian="11pt" style:font-size-complex="11pt"/>
    </style:style>
    <style:style style:name="T264_29" style:family="text">
      <style:text-properties fo:font-size="11pt" style:font-size-asian="11pt" style:font-size-complex="11pt"/>
    </style:style>
    <style:style style:name="T264_30" style:family="text">
      <style:text-properties fo:font-size="11pt" style:font-size-asian="11pt" style:font-size-complex="11pt"/>
    </style:style>
    <style:style style:name="T264_31" style:family="text">
      <style:text-properties fo:font-size="11pt" style:font-size-asian="11pt" style:font-size-complex="11pt"/>
    </style:style>
    <style:style style:name="T264_32" style:family="text">
      <style:text-properties fo:font-size="11pt" style:font-size-asian="11pt" style:font-size-complex="11pt"/>
    </style:style>
    <style:style style:name="T264_33" style:family="text">
      <style:text-properties fo:font-size="11pt" style:font-size-asian="11pt" style:font-size-complex="11pt"/>
    </style:style>
    <style:style style:name="T264_34" style:family="text">
      <style:text-properties fo:font-size="11pt" style:font-size-asian="11pt" style:font-size-complex="11pt"/>
    </style:style>
    <style:style style:name="T264_35" style:family="text">
      <style:text-properties fo:font-size="11pt" style:font-size-asian="11pt" style:font-size-complex="11pt"/>
    </style:style>
    <style:style style:name="P265" style:family="paragraph" style:parent-style-name="Normal">
      <style:paragraph-properties fo:text-align="justify" fo:margin-bottom="0.212cm"/>
    </style:style>
    <style:style style:name="T265_1" style:family="text">
      <style:text-properties fo:font-size="11pt" style:font-size-asian="11pt" style:font-size-complex="11pt"/>
    </style:style>
    <style:style style:name="T265_2" style:family="text">
      <style:text-properties fo:font-size="11pt" style:font-size-asian="11pt" style:font-size-complex="11pt"/>
    </style:style>
    <style:style style:name="T265_3" style:family="text">
      <style:text-properties fo:font-size="11pt" style:font-size-asian="11pt" style:font-size-complex="11pt"/>
    </style:style>
    <style:style style:name="T265_4" style:family="text">
      <style:text-properties fo:font-size="11pt" style:font-size-asian="11pt" style:font-size-complex="11pt"/>
    </style:style>
    <style:style style:name="T265_5" style:family="text">
      <style:text-properties fo:font-size="11pt" style:font-size-asian="11pt" style:font-size-complex="11pt"/>
    </style:style>
    <style:style style:name="T265_6" style:family="text">
      <style:text-properties fo:font-size="11pt" style:font-size-asian="11pt" style:font-size-complex="11pt"/>
    </style:style>
    <style:style style:name="T265_7" style:family="text">
      <style:text-properties fo:font-size="11pt" style:font-size-asian="11pt" style:font-size-complex="11pt"/>
    </style:style>
    <style:style style:name="T265_8" style:family="text">
      <style:text-properties fo:font-size="11pt" style:font-size-asian="11pt" style:font-size-complex="11pt"/>
    </style:style>
    <style:style style:name="T265_9" style:family="text">
      <style:text-properties fo:font-size="11pt" style:font-size-asian="11pt" style:font-size-complex="11pt"/>
    </style:style>
    <style:style style:name="T265_10" style:family="text">
      <style:text-properties fo:font-size="11pt" style:font-size-asian="11pt" style:font-size-complex="11pt"/>
    </style:style>
    <style:style style:name="T265_11" style:family="text">
      <style:text-properties fo:font-size="11pt" style:font-size-asian="11pt" style:font-size-complex="11pt"/>
    </style:style>
    <style:style style:name="T265_12" style:family="text">
      <style:text-properties fo:font-size="11pt" style:font-size-asian="11pt" style:font-size-complex="11pt"/>
    </style:style>
    <style:style style:name="T265_13" style:family="text">
      <style:text-properties fo:font-size="11pt" style:font-size-asian="11pt" style:font-size-complex="11pt"/>
    </style:style>
    <style:style style:name="T265_14" style:family="text">
      <style:text-properties fo:font-size="11pt" style:font-size-asian="11pt" style:font-size-complex="11pt"/>
    </style:style>
    <style:style style:name="T265_15" style:family="text">
      <style:text-properties fo:font-size="11pt" style:font-size-asian="11pt" style:font-size-complex="11pt"/>
    </style:style>
    <style:style style:name="T265_16" style:family="text">
      <style:text-properties fo:font-size="11pt" style:font-size-asian="11pt" style:font-size-complex="11pt"/>
    </style:style>
    <style:style style:name="T265_17" style:family="text">
      <style:text-properties fo:font-size="11pt" style:font-size-asian="11pt" style:font-size-complex="11pt"/>
    </style:style>
    <style:style style:name="P266" style:family="paragraph" style:parent-style-name="Normal">
      <style:paragraph-properties fo:text-align="justify" fo:margin-bottom="0.212cm"/>
    </style:style>
    <style:style style:name="T266_1" style:family="text">
      <style:text-properties fo:font-size="11pt" style:font-size-asian="11pt" style:font-size-complex="11pt" fo:font-weight="bold" style:font-weight-asian="bold"/>
    </style:style>
    <style:style style:name="T266_2" style:family="text">
      <style:text-properties fo:font-size="11pt" style:font-size-asian="11pt" style:font-size-complex="11pt" fo:font-weight="bold" style:font-weight-asian="bold"/>
    </style:style>
    <style:style style:name="T266_3" style:family="text">
      <style:text-properties fo:font-size="11pt" style:font-size-asian="11pt" style:font-size-complex="11pt" fo:font-weight="bold" style:font-weight-asian="bold"/>
    </style:style>
    <style:style style:name="T266_4" style:family="text">
      <style:text-properties fo:font-size="11pt" style:font-size-asian="11pt" style:font-size-complex="11pt" fo:font-weight="bold" style:font-weight-asian="bold"/>
    </style:style>
    <style:style style:name="T266_5" style:family="text">
      <style:text-properties fo:font-size="11pt" style:font-size-asian="11pt" style:font-size-complex="11pt" fo:font-weight="bold" style:font-weight-asian="bold"/>
    </style:style>
    <style:style style:name="T266_6" style:family="text">
      <style:text-properties fo:font-size="11pt" style:font-size-asian="11pt" style:font-size-complex="11pt" fo:font-weight="bold" style:font-weight-asian="bold"/>
    </style:style>
    <style:style style:name="T266_7" style:family="text">
      <style:text-properties fo:font-size="11pt" style:font-size-asian="11pt" style:font-size-complex="11pt" fo:font-weight="bold" style:font-weight-asian="bold"/>
    </style:style>
    <style:style style:name="T266_8" style:family="text">
      <style:text-properties fo:font-size="11pt" style:font-size-asian="11pt" style:font-size-complex="11pt"/>
    </style:style>
    <style:style style:name="T266_9" style:family="text">
      <style:text-properties fo:font-size="11pt" style:font-size-asian="11pt" style:font-size-complex="11pt"/>
    </style:style>
    <style:style style:name="T266_10" style:family="text">
      <style:text-properties fo:font-size="11pt" style:font-size-asian="11pt" style:font-size-complex="11pt" fo:font-weight="bold" style:font-weight-asian="bold"/>
    </style:style>
    <style:style style:name="T266_11" style:family="text">
      <style:text-properties fo:font-size="11pt" style:font-size-asian="11pt" style:font-size-complex="11pt"/>
    </style:style>
    <style:style style:name="T266_12" style:family="text">
      <style:text-properties fo:font-size="11pt" style:font-size-asian="11pt" style:font-size-complex="11pt"/>
    </style:style>
    <style:style style:name="T266_13" style:family="text">
      <style:text-properties fo:font-size="11pt" style:font-size-asian="11pt" style:font-size-complex="11pt"/>
    </style:style>
    <style:style style:name="T266_14" style:family="text">
      <style:text-properties fo:font-size="11pt" style:font-size-asian="11pt" style:font-size-complex="11pt"/>
    </style:style>
    <style:style style:name="T266_15" style:family="text">
      <style:text-properties fo:font-size="11pt" style:font-size-asian="11pt" style:font-size-complex="11pt"/>
    </style:style>
    <style:style style:name="T266_16" style:family="text">
      <style:text-properties fo:font-size="11pt" style:font-size-asian="11pt" style:font-size-complex="11pt"/>
    </style:style>
    <style:style style:name="T266_17" style:family="text">
      <style:text-properties fo:font-size="11pt" style:font-size-asian="11pt" style:font-size-complex="11pt"/>
    </style:style>
    <style:style style:name="T266_18" style:family="text">
      <style:text-properties fo:font-size="11pt" style:font-size-asian="11pt" style:font-size-complex="11pt"/>
    </style:style>
    <style:style style:name="T266_19" style:family="text">
      <style:text-properties fo:font-size="11pt" style:font-size-asian="11pt" style:font-size-complex="11pt"/>
    </style:style>
    <style:style style:name="T266_20" style:family="text">
      <style:text-properties fo:font-size="11pt" style:font-size-asian="11pt" style:font-size-complex="11pt"/>
    </style:style>
    <style:style style:name="T266_21" style:family="text">
      <style:text-properties fo:font-size="11pt" style:font-size-asian="11pt" style:font-size-complex="11pt"/>
    </style:style>
    <style:style style:name="T266_22" style:family="text">
      <style:text-properties fo:font-size="11pt" style:font-size-asian="11pt" style:font-size-complex="11pt"/>
    </style:style>
    <style:style style:name="T266_23" style:family="text">
      <style:text-properties fo:font-size="11pt" style:font-size-asian="11pt" style:font-size-complex="11pt"/>
    </style:style>
    <style:style style:name="T266_24" style:family="text">
      <style:text-properties fo:font-size="11pt" style:font-size-asian="11pt" style:font-size-complex="11pt"/>
    </style:style>
    <style:style style:name="T266_25" style:family="text">
      <style:text-properties fo:font-size="11pt" style:font-size-asian="11pt" style:font-size-complex="11pt"/>
    </style:style>
    <style:style style:name="T266_26" style:family="text">
      <style:text-properties fo:font-size="11pt" style:font-size-asian="11pt" style:font-size-complex="11pt"/>
    </style:style>
    <style:style style:name="T266_27" style:family="text">
      <style:text-properties fo:font-size="11pt" style:font-size-asian="11pt" style:font-size-complex="11pt"/>
    </style:style>
    <style:style style:name="T266_28" style:family="text">
      <style:text-properties fo:font-size="11pt" style:font-size-asian="11pt" style:font-size-complex="11pt"/>
    </style:style>
    <style:style style:name="T266_29" style:family="text">
      <style:text-properties fo:font-size="11pt" style:font-size-asian="11pt" style:font-size-complex="11pt"/>
    </style:style>
    <style:style style:name="T266_30" style:family="text">
      <style:text-properties fo:font-size="11pt" style:font-size-asian="11pt" style:font-size-complex="11pt"/>
    </style:style>
    <style:style style:name="T266_31" style:family="text">
      <style:text-properties fo:font-size="11pt" style:font-size-asian="11pt" style:font-size-complex="11pt"/>
    </style:style>
    <style:style style:name="T266_32" style:family="text">
      <style:text-properties fo:font-size="11pt" style:font-size-asian="11pt" style:font-size-complex="11pt"/>
    </style:style>
    <style:style style:name="T266_33" style:family="text">
      <style:text-properties fo:font-size="11pt" style:font-size-asian="11pt" style:font-size-complex="11pt"/>
    </style:style>
    <style:style style:name="T266_34" style:family="text">
      <style:text-properties fo:font-size="11pt" style:font-size-asian="11pt" style:font-size-complex="11pt"/>
    </style:style>
    <style:style style:name="T266_35" style:family="text">
      <style:text-properties fo:font-size="11pt" style:font-size-asian="11pt" style:font-size-complex="11pt"/>
    </style:style>
    <style:style style:name="T266_36" style:family="text">
      <style:text-properties fo:font-size="11pt" style:font-size-asian="11pt" style:font-size-complex="11pt"/>
    </style:style>
    <style:style style:name="T266_37" style:family="text">
      <style:text-properties fo:font-size="11pt" style:font-size-asian="11pt" style:font-size-complex="11pt"/>
    </style:style>
    <style:style style:name="T266_38" style:family="text">
      <style:text-properties fo:font-size="11pt" style:font-size-asian="11pt" style:font-size-complex="11pt"/>
    </style:style>
    <style:style style:name="P267" style:family="paragraph" style:parent-style-name="Normal">
      <style:paragraph-properties fo:text-align="justify" fo:margin-bottom="0.212cm"/>
    </style:style>
    <style:style style:name="T267_1" style:family="text">
      <style:text-properties fo:font-size="11pt" style:font-size-asian="11pt" style:font-size-complex="11pt" fo:font-weight="bold" style:font-weight-asian="bold"/>
    </style:style>
    <style:style style:name="T267_2" style:family="text">
      <style:text-properties fo:font-size="11pt" style:font-size-asian="11pt" style:font-size-complex="11pt" fo:font-weight="bold" style:font-weight-asian="bold"/>
    </style:style>
    <style:style style:name="T267_3" style:family="text">
      <style:text-properties fo:font-size="11pt" style:font-size-asian="11pt" style:font-size-complex="11pt" fo:font-weight="bold" style:font-weight-asian="bold"/>
    </style:style>
    <style:style style:name="T267_4" style:family="text">
      <style:text-properties fo:font-size="11pt" style:font-size-asian="11pt" style:font-size-complex="11pt" fo:font-weight="bold" style:font-weight-asian="bold"/>
    </style:style>
    <style:style style:name="T267_5" style:family="text">
      <style:text-properties fo:font-size="11pt" style:font-size-asian="11pt" style:font-size-complex="11pt" fo:font-weight="bold" style:font-weight-asian="bold"/>
    </style:style>
    <style:style style:name="T267_6" style:family="text">
      <style:text-properties fo:font-size="11pt" style:font-size-asian="11pt" style:font-size-complex="11pt" fo:font-weight="bold" style:font-weight-asian="bold"/>
    </style:style>
    <style:style style:name="T267_7" style:family="text">
      <style:text-properties fo:font-size="11pt" style:font-size-asian="11pt" style:font-size-complex="11pt" fo:font-weight="bold" style:font-weight-asian="bold"/>
    </style:style>
    <style:style style:name="T267_8" style:family="text">
      <style:text-properties fo:font-size="11pt" style:font-size-asian="11pt" style:font-size-complex="11pt" fo:font-weight="bold" style:font-weight-asian="bold"/>
    </style:style>
    <style:style style:name="T267_9" style:family="text">
      <style:text-properties fo:font-size="11pt" style:font-size-asian="11pt" style:font-size-complex="11pt" fo:font-weight="bold" style:font-weight-asian="bold"/>
    </style:style>
    <style:style style:name="T267_10" style:family="text">
      <style:text-properties fo:font-size="11pt" style:font-size-asian="11pt" style:font-size-complex="11pt"/>
    </style:style>
    <style:style style:name="T267_11" style:family="text">
      <style:text-properties fo:font-size="11pt" style:font-size-asian="11pt" style:font-size-complex="11pt"/>
    </style:style>
    <style:style style:name="T267_12" style:family="text">
      <style:text-properties fo:font-size="11pt" style:font-size-asian="11pt" style:font-size-complex="11pt"/>
    </style:style>
    <style:style style:name="T267_13" style:family="text">
      <style:text-properties fo:font-size="11pt" style:font-size-asian="11pt" style:font-size-complex="11pt"/>
    </style:style>
    <style:style style:name="T267_14" style:family="text">
      <style:text-properties fo:font-size="11pt" style:font-size-asian="11pt" style:font-size-complex="11pt"/>
    </style:style>
    <style:style style:name="T267_15" style:family="text">
      <style:text-properties fo:font-size="11pt" style:font-size-asian="11pt" style:font-size-complex="11pt"/>
    </style:style>
    <style:style style:name="T267_16" style:family="text">
      <style:text-properties fo:font-size="11pt" style:font-size-asian="11pt" style:font-size-complex="11pt"/>
    </style:style>
    <style:style style:name="T267_17" style:family="text">
      <style:text-properties fo:font-size="11pt" style:font-size-asian="11pt" style:font-size-complex="11pt"/>
    </style:style>
    <style:style style:name="T267_18" style:family="text">
      <style:text-properties fo:font-size="11pt" style:font-size-asian="11pt" style:font-size-complex="11pt"/>
    </style:style>
    <style:style style:name="T267_19" style:family="text">
      <style:text-properties fo:font-size="11pt" style:font-size-asian="11pt" style:font-size-complex="11pt"/>
    </style:style>
    <style:style style:name="T267_20" style:family="text">
      <style:text-properties fo:font-size="11pt" style:font-size-asian="11pt" style:font-size-complex="11pt"/>
    </style:style>
    <style:style style:name="T267_21" style:family="text">
      <style:text-properties fo:font-size="11pt" style:font-size-asian="11pt" style:font-size-complex="11pt"/>
    </style:style>
    <style:style style:name="T267_22" style:family="text">
      <style:text-properties fo:font-size="11pt" style:font-size-asian="11pt" style:font-size-complex="11pt"/>
    </style:style>
    <style:style style:name="T267_23" style:family="text">
      <style:text-properties fo:font-size="11pt" style:font-size-asian="11pt" style:font-size-complex="11pt"/>
    </style:style>
    <style:style style:name="T267_24" style:family="text">
      <style:text-properties fo:font-size="11pt" style:font-size-asian="11pt" style:font-size-complex="11pt"/>
    </style:style>
    <style:style style:name="T267_25" style:family="text">
      <style:text-properties fo:font-size="11pt" style:font-size-asian="11pt" style:font-size-complex="11pt"/>
    </style:style>
    <style:style style:name="T267_26" style:family="text">
      <style:text-properties fo:font-size="11pt" style:font-size-asian="11pt" style:font-size-complex="11pt"/>
    </style:style>
    <style:style style:name="T267_27" style:family="text">
      <style:text-properties fo:font-size="11pt" style:font-size-asian="11pt" style:font-size-complex="11pt"/>
    </style:style>
    <style:style style:name="T267_28" style:family="text">
      <style:text-properties fo:font-size="11pt" style:font-size-asian="11pt" style:font-size-complex="11pt"/>
    </style:style>
    <style:style style:name="T267_29" style:family="text">
      <style:text-properties fo:font-size="11pt" style:font-size-asian="11pt" style:font-size-complex="11pt"/>
    </style:style>
    <style:style style:name="T267_30" style:family="text">
      <style:text-properties fo:font-size="11pt" style:font-size-asian="11pt" style:font-size-complex="11pt"/>
    </style:style>
    <style:style style:name="T267_31" style:family="text">
      <style:text-properties fo:font-size="11pt" style:font-size-asian="11pt" style:font-size-complex="11pt"/>
    </style:style>
    <style:style style:name="T267_32" style:family="text">
      <style:text-properties fo:font-size="11pt" style:font-size-asian="11pt" style:font-size-complex="11pt"/>
    </style:style>
    <style:style style:name="T267_33" style:family="text">
      <style:text-properties fo:font-size="11pt" style:font-size-asian="11pt" style:font-size-complex="11pt"/>
    </style:style>
    <style:style style:name="T267_34" style:family="text">
      <style:text-properties fo:font-size="11pt" style:font-size-asian="11pt" style:font-size-complex="11pt"/>
    </style:style>
    <style:style style:name="T267_35" style:family="text">
      <style:text-properties fo:font-size="11pt" style:font-size-asian="11pt" style:font-size-complex="11pt"/>
    </style:style>
    <style:style style:name="T267_36" style:family="text">
      <style:text-properties fo:font-size="11pt" style:font-size-asian="11pt" style:font-size-complex="11pt"/>
    </style:style>
    <style:style style:name="T267_37" style:family="text">
      <style:text-properties fo:font-size="11pt" style:font-size-asian="11pt" style:font-size-complex="11pt"/>
    </style:style>
    <style:style style:name="T267_38" style:family="text">
      <style:text-properties fo:font-size="11pt" style:font-size-asian="11pt" style:font-size-complex="11pt"/>
    </style:style>
    <style:style style:name="T267_39" style:family="text">
      <style:text-properties fo:font-size="11pt" style:font-size-asian="11pt" style:font-size-complex="11pt"/>
    </style:style>
    <style:style style:name="P268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269" style:family="paragraph" style:parent-style-name="Normal">
      <style:paragraph-properties fo:text-align="justify"/>
    </style:style>
    <style:style style:name="T269_1" style:family="text">
      <style:text-properties fo:font-size="11pt" style:font-size-asian="11pt" style:font-size-complex="11pt" fo:font-weight="bold" style:font-weight-asian="bold"/>
    </style:style>
    <style:style style:name="T269_2" style:family="text">
      <style:text-properties fo:font-size="11pt" style:font-size-asian="11pt" style:font-size-complex="11pt" fo:font-weight="bold" style:font-weight-asian="bold"/>
    </style:style>
    <style:style style:name="T269_3" style:family="text">
      <style:text-properties fo:font-size="11pt" style:font-size-asian="11pt" style:font-size-complex="11pt" fo:font-weight="bold" style:font-weight-asian="bold"/>
    </style:style>
    <style:style style:name="T269_4" style:family="text">
      <style:text-properties fo:font-size="11pt" style:font-size-asian="11pt" style:font-size-complex="11pt" fo:font-weight="bold" style:font-weight-asian="bold"/>
    </style:style>
    <style:style style:name="T269_5" style:family="text">
      <style:text-properties fo:font-size="11pt" style:font-size-asian="11pt" style:font-size-complex="11pt" fo:font-weight="bold" style:font-weight-asian="bold"/>
    </style:style>
    <style:style style:name="T269_6" style:family="text">
      <style:text-properties fo:font-size="11pt" style:font-size-asian="11pt" style:font-size-complex="11pt" fo:font-weight="bold" style:font-weight-asian="bold"/>
    </style:style>
    <style:style style:name="T269_7" style:family="text">
      <style:text-properties fo:font-size="11pt" style:font-size-asian="11pt" style:font-size-complex="11pt" fo:font-weight="bold" style:font-weight-asian="bold"/>
    </style:style>
    <style:style style:name="T269_8" style:family="text">
      <style:text-properties fo:font-size="11pt" style:font-size-asian="11pt" style:font-size-complex="11pt" fo:font-weight="bold" style:font-weight-asian="bold"/>
    </style:style>
    <style:style style:name="T269_9" style:family="text">
      <style:text-properties fo:font-size="11pt" style:font-size-asian="11pt" style:font-name-complex="Arial" style:font-size-complex="10pt"/>
    </style:style>
    <style:style style:name="T269_10" style:family="text">
      <style:text-properties fo:font-size="11pt" style:font-size-asian="11pt" style:font-name-complex="Arial" style:font-size-complex="10pt"/>
    </style:style>
    <style:style style:name="T269_11" style:family="text">
      <style:text-properties fo:font-size="11pt" style:font-size-asian="11pt" style:font-name-complex="Arial" style:font-size-complex="10pt"/>
    </style:style>
    <style:style style:name="P270" style:family="paragraph" style:parent-style-name="Normal">
      <style:text-properties fo:font-size="10pt" style:font-size-asian="10pt" style:font-name-complex="Arial" style:font-size-complex="10pt"/>
    </style:style>
    <style:style style:name="P271" style:family="paragraph" style:parent-style-name="Normal"/>
    <style:style style:name="T271_1" style:family="text">
      <style:text-properties fo:font-size="11pt" style:font-size-asian="11pt" style:font-name-complex="Arial" style:font-size-complex="11pt"/>
    </style:style>
    <style:style style:name="T271_2" style:family="text">
      <style:text-properties fo:font-size="11pt" style:font-size-asian="11pt" style:font-name-complex="Arial" style:font-size-complex="11pt"/>
    </style:style>
    <style:style style:name="T271_3" style:family="text">
      <style:text-properties fo:font-size="11pt" style:font-size-asian="11pt" style:font-name-complex="Arial" style:font-size-complex="11pt"/>
    </style:style>
    <style:style style:name="T271_4" style:family="text">
      <style:text-properties fo:font-size="11pt" style:font-size-asian="11pt" style:font-name-complex="Arial" style:font-size-complex="11pt"/>
    </style:style>
    <style:style style:name="T271_5" style:family="text">
      <style:text-properties fo:font-size="11pt" style:font-size-asian="11pt" style:font-name-complex="Arial" style:font-size-complex="11pt"/>
    </style:style>
    <style:style style:name="T271_6" style:family="text">
      <style:text-properties fo:font-size="11pt" style:font-size-asian="11pt" style:font-name-complex="Arial" style:font-size-complex="11pt"/>
    </style:style>
    <style:style style:name="T271_7" style:family="text">
      <style:text-properties fo:font-size="11pt" style:font-size-asian="11pt" style:font-name-complex="Arial" style:font-size-complex="11pt"/>
    </style:style>
    <style:style style:name="P272" style:family="paragraph" style:parent-style-name="Normal">
      <style:text-properties fo:font-size="10pt" style:font-size-asian="10pt" style:font-name-complex="Arial" style:font-size-complex="10pt"/>
    </style:style>
    <style:style style:name="P273" style:family="paragraph" style:parent-style-name="Normal">
      <style:paragraph-properties fo:text-align="justify"/>
    </style:style>
    <style:style style:name="T27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73_2" style:family="text">
      <style:text-properties fo:font-size="11pt" style:font-size-asian="11pt" style:font-name-complex="Arial" style:font-size-complex="10pt"/>
    </style:style>
    <style:style style:name="T273_3" style:family="text">
      <style:text-properties fo:font-size="11pt" style:font-size-asian="11pt" style:font-name-complex="Arial" style:font-size-complex="10pt"/>
    </style:style>
    <style:style style:name="T273_4" style:family="text">
      <style:text-properties fo:font-size="11pt" style:font-size-asian="11pt" style:font-name-complex="Arial" style:font-size-complex="10pt"/>
    </style:style>
    <style:style style:name="P274" style:family="paragraph" style:parent-style-name="Normal">
      <style:paragraph-properties fo:text-align="justify"/>
      <style:text-properties fo:font-size="11pt" style:font-size-asian="11pt" style:font-name-complex="Arial" style:font-size-complex="10pt"/>
    </style:style>
    <style:style style:name="P275" style:family="paragraph" style:parent-style-name="Normal">
      <style:paragraph-properties fo:text-align="justify" fo:margin-bottom="0.212cm"/>
    </style:style>
    <style:style style:name="T275_1" style:family="text">
      <style:text-properties fo:font-size="11pt" style:font-size-asian="11pt" style:font-size-complex="11pt"/>
    </style:style>
    <style:style style:name="T275_2" style:family="text">
      <style:text-properties fo:font-size="11pt" style:font-size-asian="11pt" style:font-size-complex="11pt"/>
    </style:style>
    <style:style style:name="T275_3" style:family="text">
      <style:text-properties fo:font-size="11pt" style:font-size-asian="11pt" style:font-size-complex="11pt"/>
    </style:style>
    <style:style style:name="T275_4" style:family="text">
      <style:text-properties fo:font-size="11pt" style:font-size-asian="11pt" style:font-name-complex="Arial" style:font-size-complex="11pt"/>
    </style:style>
    <style:style style:name="T275_5" style:family="text">
      <style:text-properties fo:font-size="11pt" style:font-size-asian="11pt" style:font-size-complex="11pt"/>
    </style:style>
    <style:style style:name="T275_6" style:family="text">
      <style:text-properties fo:font-size="11pt" style:font-size-asian="11pt" style:font-name-complex="Arial" style:font-size-complex="11pt"/>
    </style:style>
    <style:style style:name="T275_7" style:family="text">
      <style:text-properties fo:font-size="11pt" style:font-size-asian="11pt" style:font-size-complex="11pt"/>
    </style:style>
    <style:style style:name="T275_8" style:family="text">
      <style:text-properties fo:font-size="11pt" style:font-size-asian="11pt" style:font-size-complex="11pt"/>
    </style:style>
    <style:style style:name="T275_9" style:family="text">
      <style:text-properties fo:font-size="11pt" style:font-size-asian="11pt" style:font-size-complex="11pt"/>
    </style:style>
    <style:style style:name="P276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276_1" style:family="text">
      <style:text-properties fo:font-size="11pt" style:font-size-asian="11pt" style:font-size-complex="11pt" fo:font-weight="bold" style:font-weight-asian="bold"/>
    </style:style>
    <style:style style:name="T276_2" style:family="text">
      <style:text-properties fo:font-size="11pt" style:font-size-asian="11pt" style:font-size-complex="11pt"/>
    </style:style>
    <style:style style:name="T276_3" style:family="text">
      <style:text-properties fo:font-size="11pt" style:font-size-asian="11pt" style:font-size-complex="11pt"/>
    </style:style>
    <style:style style:name="T276_4" style:family="text">
      <style:text-properties fo:font-size="11pt" style:font-size-asian="11pt" style:font-size-complex="11pt"/>
    </style:style>
    <style:style style:name="T276_5" style:family="text">
      <style:text-properties fo:font-size="11pt" style:font-size-asian="11pt" style:font-size-complex="11pt"/>
    </style:style>
    <style:style style:name="T276_6" style:family="text">
      <style:text-properties fo:font-size="11pt" style:font-size-asian="11pt" style:font-size-complex="11pt"/>
    </style:style>
    <style:style style:name="T276_7" style:family="text">
      <style:text-properties fo:font-size="11pt" style:font-size-asian="11pt" style:font-size-complex="11pt"/>
    </style:style>
    <style:style style:name="T276_8" style:family="text">
      <style:text-properties fo:font-size="11pt" style:font-size-asian="11pt" style:font-size-complex="11pt"/>
    </style:style>
    <style:style style:name="T276_9" style:family="text">
      <style:text-properties fo:font-size="11pt" style:font-size-asian="11pt" style:font-size-complex="11pt"/>
    </style:style>
    <style:style style:name="T276_10" style:family="text">
      <style:text-properties fo:font-size="11pt" style:font-size-asian="11pt" style:font-size-complex="11pt"/>
    </style:style>
    <style:style style:name="P277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277_1" style:family="text">
      <style:text-properties fo:font-size="11pt" style:font-size-asian="11pt" style:font-size-complex="11pt" fo:font-weight="bold" style:font-weight-asian="bold"/>
    </style:style>
    <style:style style:name="T277_2" style:family="text">
      <style:text-properties fo:font-size="11pt" style:font-size-asian="11pt" style:font-size-complex="11pt" fo:font-weight="bold" style:font-weight-asian="bold"/>
    </style:style>
    <style:style style:name="T277_3" style:family="text">
      <style:text-properties fo:font-size="11pt" style:font-size-asian="11pt" style:font-size-complex="11pt" fo:font-weight="bold" style:font-weight-asian="bold"/>
    </style:style>
    <style:style style:name="T277_4" style:family="text">
      <style:text-properties fo:font-size="11pt" style:font-size-asian="11pt" style:font-size-complex="11pt" fo:font-weight="bold" style:font-weight-asian="bold"/>
    </style:style>
    <style:style style:name="T277_5" style:family="text">
      <style:text-properties fo:font-size="11pt" style:font-size-asian="11pt" style:font-size-complex="11pt" fo:font-weight="bold" style:font-weight-asian="bold"/>
    </style:style>
    <style:style style:name="T277_6" style:family="text">
      <style:text-properties fo:font-size="11pt" style:font-size-asian="11pt" style:font-size-complex="11pt"/>
    </style:style>
    <style:style style:name="T277_7" style:family="text">
      <style:text-properties fo:font-size="11pt" style:font-size-asian="11pt" style:font-size-complex="11pt"/>
    </style:style>
    <style:style style:name="T277_8" style:family="text">
      <style:text-properties fo:font-size="11pt" style:font-size-asian="11pt" style:font-size-complex="11pt"/>
    </style:style>
    <style:style style:name="P278" style:family="paragraph" style:parent-style-name="List_20_Paragraph">
      <style:paragraph-properties fo:margin-bottom="0cm"/>
      <style:text-properties fo:font-size="11pt" style:font-size-asian="11pt" style:font-size-complex="11pt"/>
    </style:style>
    <style:style style:name="T278_1" style:family="text">
      <style:text-properties fo:font-size="11pt" style:font-size-asian="11pt" style:font-size-complex="11pt" fo:font-weight="bold" style:font-weight-asian="bold"/>
    </style:style>
    <style:style style:name="T278_2" style:family="text">
      <style:text-properties fo:font-size="11pt" style:font-size-asian="11pt" style:font-size-complex="11pt"/>
    </style:style>
    <style:style style:name="T278_3" style:family="text">
      <style:text-properties fo:font-size="11pt" style:font-size-asian="11pt" style:font-size-complex="11pt"/>
    </style:style>
    <style:style style:name="T278_4" style:family="text">
      <style:text-properties fo:font-size="11pt" style:font-size-asian="11pt" style:font-size-complex="11pt"/>
    </style:style>
    <style:style style:name="T278_5" style:family="text">
      <style:text-properties fo:font-size="11pt" style:font-size-asian="11pt" style:font-size-complex="11pt"/>
    </style:style>
    <style:style style:name="T278_6" style:family="text">
      <style:text-properties fo:font-size="11pt" style:font-size-asian="11pt" style:font-size-complex="11pt"/>
    </style:style>
    <style:style style:name="T278_7" style:family="text">
      <style:text-properties fo:font-size="11pt" style:font-size-asian="11pt" style:font-size-complex="11pt"/>
    </style:style>
    <style:style style:name="T278_8" style:family="text">
      <style:text-properties fo:font-size="11pt" style:font-size-asian="11pt" style:font-size-complex="11pt"/>
    </style:style>
    <style:style style:name="T278_9" style:family="text">
      <style:text-properties fo:font-size="11pt" style:font-size-asian="11pt" style:font-size-complex="11pt"/>
    </style:style>
    <style:style style:name="T278_10" style:family="text">
      <style:text-properties fo:font-size="11pt" style:font-size-asian="11pt" style:font-size-complex="11pt"/>
    </style:style>
    <style:style style:name="T278_11" style:family="text">
      <style:text-properties fo:font-size="11pt" style:font-size-asian="11pt" style:font-size-complex="11pt"/>
    </style:style>
    <style:style style:name="T278_12" style:family="text">
      <style:text-properties fo:font-size="11pt" style:font-size-asian="11pt" style:font-size-complex="11pt"/>
    </style:style>
    <style:style style:name="T278_13" style:family="text">
      <style:text-properties fo:font-size="11pt" style:font-size-asian="11pt" style:font-size-complex="11pt"/>
    </style:style>
    <style:style style:name="T278_14" style:family="text">
      <style:text-properties fo:font-size="11pt" style:font-size-asian="11pt" style:font-size-complex="11pt"/>
    </style:style>
    <style:style style:name="T278_15" style:family="text">
      <style:text-properties fo:font-size="11pt" style:font-size-asian="11pt" style:font-size-complex="11pt"/>
    </style:style>
    <style:style style:name="T278_16" style:family="text">
      <style:text-properties fo:font-size="11pt" style:font-size-asian="11pt" style:font-size-complex="11pt"/>
    </style:style>
    <style:style style:name="T278_17" style:family="text">
      <style:text-properties fo:font-size="11pt" style:font-size-asian="11pt" style:font-size-complex="11pt"/>
    </style:style>
    <style:style style:name="T278_18" style:family="text">
      <style:text-properties fo:font-size="11pt" style:font-size-asian="11pt" style:font-size-complex="11pt"/>
    </style:style>
    <style:style style:name="T278_19" style:family="text">
      <style:text-properties fo:font-size="11pt" style:font-size-asian="11pt" style:font-size-complex="11pt"/>
    </style:style>
    <style:style style:name="P279" style:family="paragraph" style:parent-style-name="List_20_Paragraph">
      <style:paragraph-properties fo:margin-bottom="0cm"/>
      <style:text-properties fo:font-size="11pt" style:font-size-asian="11pt" style:font-size-complex="11pt"/>
    </style:style>
    <style:style style:name="T279_1" style:family="text">
      <style:text-properties fo:font-size="11pt" style:font-size-asian="11pt" style:font-size-complex="11pt" fo:font-weight="bold" style:font-weight-asian="bold"/>
    </style:style>
    <style:style style:name="T279_2" style:family="text">
      <style:text-properties fo:font-size="11pt" style:font-size-asian="11pt" style:font-size-complex="11pt"/>
    </style:style>
    <style:style style:name="T279_3" style:family="text">
      <style:text-properties fo:font-size="11pt" style:font-size-asian="11pt" style:font-size-complex="11pt"/>
    </style:style>
    <style:style style:name="T279_4" style:family="text">
      <style:text-properties fo:font-size="11pt" style:font-size-asian="11pt" style:font-size-complex="11pt"/>
    </style:style>
    <style:style style:name="T279_5" style:family="text">
      <style:text-properties fo:font-size="11pt" style:font-size-asian="11pt" style:font-size-complex="11pt"/>
    </style:style>
    <style:style style:name="T279_6" style:family="text">
      <style:text-properties fo:font-size="11pt" style:font-size-asian="11pt" style:font-size-complex="11pt"/>
    </style:style>
    <style:style style:name="T279_7" style:family="text">
      <style:text-properties fo:font-size="11pt" style:font-size-asian="11pt" style:font-size-complex="11pt"/>
    </style:style>
    <style:style style:name="T279_8" style:family="text">
      <style:text-properties fo:font-size="11pt" style:font-size-asian="11pt" style:font-size-complex="11pt"/>
    </style:style>
    <style:style style:name="T279_9" style:family="text">
      <style:text-properties fo:font-size="11pt" style:font-size-asian="11pt" style:font-size-complex="11pt"/>
    </style:style>
    <style:style style:name="T279_10" style:family="text">
      <style:text-properties fo:font-size="11pt" style:font-size-asian="11pt" style:font-size-complex="11pt"/>
    </style:style>
    <style:style style:name="T279_11" style:family="text">
      <style:text-properties fo:font-size="11pt" style:font-size-asian="11pt" style:font-size-complex="11pt"/>
    </style:style>
    <style:style style:name="T279_12" style:family="text">
      <style:text-properties fo:font-size="11pt" style:font-size-asian="11pt" style:font-size-complex="11pt"/>
    </style:style>
    <style:style style:name="T279_13" style:family="text">
      <style:text-properties fo:font-size="11pt" style:font-size-asian="11pt" style:font-size-complex="11pt"/>
    </style:style>
    <style:style style:name="T279_14" style:family="text">
      <style:text-properties fo:font-size="11pt" style:font-size-asian="11pt" style:font-size-complex="11pt"/>
    </style:style>
    <style:style style:name="T279_15" style:family="text">
      <style:text-properties fo:font-size="11pt" style:font-size-asian="11pt" style:font-size-complex="11pt"/>
    </style:style>
    <style:style style:name="T279_16" style:family="text">
      <style:text-properties fo:font-size="11pt" style:font-size-asian="11pt" style:font-size-complex="11pt"/>
    </style:style>
    <style:style style:name="T279_17" style:family="text">
      <style:text-properties fo:font-size="11pt" style:font-size-asian="11pt" style:font-size-complex="11pt"/>
    </style:style>
    <style:style style:name="T279_18" style:family="text">
      <style:text-properties fo:font-size="11pt" style:font-size-asian="11pt" style:font-size-complex="11pt"/>
    </style:style>
    <style:style style:name="T279_19" style:family="text">
      <style:text-properties fo:font-size="11pt" style:font-size-asian="11pt" style:font-size-complex="11pt"/>
    </style:style>
    <style:style style:name="T279_20" style:family="text">
      <style:text-properties fo:font-size="11pt" style:font-size-asian="11pt" style:font-size-complex="11pt"/>
    </style:style>
    <style:style style:name="P280" style:family="paragraph" style:parent-style-name="Normal">
      <style:text-properties fo:font-size="11pt" style:font-size-asian="11pt" style:font-size-complex="11pt"/>
    </style:style>
    <style:style style:name="P281" style:family="paragraph" style:parent-style-name="Normal">
      <style:text-properties style:font-style-complex="italic" fo:color="#ff0000" fo:font-size="11pt" style:font-size-asian="11pt" fo:font-weight="bold" style:font-weight-asian="bold" style:font-weight-complex="bold"/>
    </style:style>
    <style:style style:name="P282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282_1" style:family="text">
      <style:text-properties fo:font-style="normal" style:font-style-asian="normal"/>
    </style:style>
    <style:style style:name="T282_2" style:family="text">
      <style:text-properties fo:font-style="normal" style:font-style-asian="normal"/>
    </style:style>
    <style:style style:name="P283" style:family="paragraph" style:parent-style-name="Normal">
      <style:text-properties fo:font-size="11pt" style:font-size-asian="11pt" style:font-size-complex="11pt"/>
    </style:style>
    <style:style style:name="Table10" style:family="table">
      <style:table-properties table:align="left" style:width="16.503cm" fo:margin-left="-0.259cm"/>
    </style:style>
    <style:style style:name="Column38" style:family="table-column">
      <style:table-column-properties style:column-width="3.013cm"/>
    </style:style>
    <style:style style:name="Column39" style:family="table-column">
      <style:table-column-properties style:column-width="1.087cm"/>
    </style:style>
    <style:style style:name="Column40" style:family="table-column">
      <style:table-column-properties style:column-width="1.653cm"/>
    </style:style>
    <style:style style:name="Column41" style:family="table-column">
      <style:table-column-properties style:column-width="5.791cm"/>
    </style:style>
    <style:style style:name="Column42" style:family="table-column">
      <style:table-column-properties style:column-width="4.96cm"/>
    </style:style>
    <style:style style:name="Row36" style:family="table-row">
      <style:table-row-properties style:min-row-height="0.863cm"/>
    </style:style>
    <style:style style:name="Cell12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fo:line-height="100%" fo:margin-bottom="0cm"/>
    </style:style>
    <style:style style:name="T28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2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fo:line-height="100%" fo:margin-bottom="0cm"/>
    </style:style>
    <style:style style:name="T285_1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37" style:family="table-row">
      <style:table-row-properties style:min-row-height="0.612cm"/>
    </style:style>
    <style:style style:name="Cell12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paragraph-properties fo:line-height="100%" fo:margin-bottom="0cm"/>
    </style:style>
    <style:style style:name="T28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fo:line-height="100%" fo:margin-bottom="0cm"/>
    </style:style>
    <style:style style:name="T28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2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fo:line-height="100%" fo:margin-bottom="0cm"/>
    </style:style>
    <style:style style:name="T28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fo:line-height="100%" fo:margin-bottom="0cm"/>
    </style:style>
    <style:style style:name="T28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8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38" style:family="table-row">
      <style:table-row-properties style:min-row-height="0.609cm"/>
    </style:style>
    <style:style style:name="Cell12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paragraph-properties fo:line-height="100%" fo:margin-bottom="0cm"/>
    </style:style>
    <style:style style:name="T29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paragraph-properties fo:line-height="100%" fo:margin-bottom="0cm"/>
    </style:style>
    <style:style style:name="T29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3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fo:line-height="100%" fo:margin-bottom="0cm"/>
    </style:style>
    <style:style style:name="T29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fo:line-height="100%" fo:margin-bottom="0cm"/>
    </style:style>
    <style:style style:name="T29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94" style:family="paragraph" style:parent-style-name="Normal">
      <style:text-properties fo:font-weight="bold" style:font-weight-asian="bold"/>
    </style:style>
    <style:style style:name="Table11" style:family="table">
      <style:table-properties table:align="left" style:width="16.494cm" fo:margin-left="0cm"/>
    </style:style>
    <style:style style:name="Column43" style:family="table-column">
      <style:table-column-properties style:column-width="0.991cm"/>
    </style:style>
    <style:style style:name="Column44" style:family="table-column">
      <style:table-column-properties style:column-width="5.502cm"/>
    </style:style>
    <style:style style:name="Column45" style:family="table-column">
      <style:table-column-properties style:column-width="2.251cm"/>
    </style:style>
    <style:style style:name="Column46" style:family="table-column">
      <style:table-column-properties style:column-width="7.751cm"/>
    </style:style>
    <style:style style:name="Row39" style:family="table-row">
      <style:table-row-properties style:min-row-height="0.482cm"/>
    </style:style>
    <style:style style:name="Cell13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fo:line-height="100%" fo:margin-bottom="0cm"/>
    </style:style>
    <style:style style:name="T29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13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fo:line-height="100%" fo:margin-bottom="0cm"/>
    </style:style>
    <style:style style:name="T29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13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paragraph-properties fo:line-height="100%" fo:margin-bottom="0cm"/>
    </style:style>
    <style:style style:name="T29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13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line-height="100%" fo:margin-bottom="0cm"/>
    </style:style>
    <style:style style:name="T29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40" style:family="table-row"/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fo:line-height="100%" fo:margin-bottom="0cm"/>
    </style:style>
    <style:style style:name="T29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line-height="100%" fo:margin-bottom="0cm"/>
    </style:style>
    <style:style style:name="T30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fo:line-height="100%" fo:margin-bottom="0cm"/>
    </style:style>
    <style:style style:name="T30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fo:line-height="100%" fo:margin-bottom="0cm"/>
    </style:style>
    <style:style style:name="T30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0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02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02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P303" style:family="paragraph" style:parent-style-name="Normal">
      <style:paragraph-properties fo:line-height="100%" fo:margin-bottom="0cm"/>
    </style:style>
    <style:style style:name="T30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0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41" style:family="table-row"/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line-height="100%" fo:margin-bottom="0cm"/>
    </style:style>
    <style:style style:name="T30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fo:line-height="100%" fo:margin-bottom="0cm"/>
    </style:style>
    <style:style style:name="T30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fo:line-height="100%" fo:margin-bottom="0cm"/>
    </style:style>
    <style:style style:name="T30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paragraph-properties fo:line-height="100%" fo:margin-bottom="0cm"/>
    </style:style>
    <style:style style:name="T30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0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07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07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07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P308" style:family="paragraph" style:parent-style-name="Normal">
      <style:paragraph-properties fo:line-height="100%" fo:margin-bottom="0cm"/>
    </style:style>
    <style:style style:name="T30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09" style:family="paragraph" style:parent-style-name="Normal">
      <style:paragraph-properties fo:text-align="justify" fo:margin-bottom="0.212cm"/>
    </style:style>
    <style:style style:name="T30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10" style:family="paragraph" style:parent-style-name="Normal">
      <style:paragraph-properties fo:text-align="justify" fo:margin-bottom="0.212cm"/>
    </style:style>
    <style:style style:name="T310_1" style:family="text">
      <style:text-properties style:font-style-complex="italic" fo:font-size="11pt" style:font-size-asian="11pt" style:font-size-complex="11pt"/>
    </style:style>
    <style:style style:name="T310_2" style:family="text">
      <style:text-properties style:font-style-complex="italic" fo:font-size="11pt" style:font-size-asian="11pt" style:font-size-complex="11pt"/>
    </style:style>
    <style:style style:name="T310_3" style:family="text">
      <style:text-properties style:font-style-complex="italic" fo:font-size="11pt" style:font-size-asian="11pt" style:font-size-complex="11pt"/>
    </style:style>
    <style:style style:name="T310_4" style:family="text">
      <style:text-properties style:font-style-complex="italic" fo:font-size="11pt" style:font-size-asian="11pt" style:font-size-complex="11pt"/>
    </style:style>
    <style:style style:name="T310_5" style:family="text">
      <style:text-properties style:font-style-complex="italic" fo:font-size="11pt" style:font-size-asian="11pt" style:font-size-complex="11pt" fo:font-weight="bold" style:font-weight-asian="bold" style:font-weight-complex="bold"/>
    </style:style>
    <style:style style:name="T310_6" style:family="text">
      <style:text-properties style:font-style-complex="italic" fo:font-size="11pt" style:font-size-asian="11pt" style:font-size-complex="11pt" fo:font-weight="bold" style:font-weight-asian="bold" style:font-weight-complex="bold"/>
    </style:style>
    <style:style style:name="T310_7" style:family="text">
      <style:text-properties style:font-style-complex="italic" fo:font-size="11pt" style:font-size-asian="11pt" style:font-size-complex="11pt"/>
    </style:style>
    <style:style style:name="T310_8" style:family="text">
      <style:text-properties style:font-style-complex="italic" fo:font-size="11pt" style:font-size-asian="11pt" style:font-size-complex="11pt"/>
    </style:style>
    <style:style style:name="T310_9" style:family="text">
      <style:text-properties style:font-style-complex="italic" fo:font-size="11pt" style:font-size-asian="11pt" style:font-size-complex="11pt"/>
    </style:style>
    <style:style style:name="T310_10" style:family="text">
      <style:text-properties style:font-style-complex="italic" fo:font-size="11pt" style:font-size-asian="11pt" style:font-size-complex="11pt"/>
    </style:style>
    <style:style style:name="P311" style:family="paragraph" style:parent-style-name="Normal">
      <style:paragraph-properties fo:text-align="justify" fo:margin-bottom="0.212cm"/>
    </style:style>
    <style:style style:name="T311_1" style:family="text">
      <style:text-properties fo:font-size="11pt" style:font-size-asian="11pt" style:font-size-complex="11pt" fo:font-weight="bold" style:font-weight-asian="bold"/>
    </style:style>
    <style:style style:name="T311_2" style:family="text">
      <style:text-properties fo:font-size="11pt" style:font-size-asian="11pt" style:font-size-complex="11pt" fo:font-weight="bold" style:font-weight-asian="bold"/>
    </style:style>
    <style:style style:name="T311_3" style:family="text">
      <style:text-properties fo:font-size="11pt" style:font-size-asian="11pt" style:font-size-complex="11pt" fo:font-weight="bold" style:font-weight-asian="bold"/>
    </style:style>
    <style:style style:name="T311_4" style:family="text">
      <style:text-properties fo:font-size="11pt" style:font-size-asian="11pt" style:font-size-complex="11pt" fo:font-weight="bold" style:font-weight-asian="bold"/>
    </style:style>
    <style:style style:name="T311_5" style:family="text">
      <style:text-properties fo:font-size="11pt" style:font-size-asian="11pt" style:font-size-complex="11pt"/>
    </style:style>
    <style:style style:name="T311_6" style:family="text">
      <style:text-properties fo:font-size="11pt" style:font-size-asian="11pt" style:font-size-complex="11pt"/>
    </style:style>
    <style:style style:name="T311_7" style:family="text">
      <style:text-properties fo:font-size="11pt" style:font-size-asian="11pt" style:font-size-complex="11pt"/>
    </style:style>
    <style:style style:name="T311_8" style:family="text">
      <style:text-properties fo:font-size="11pt" style:font-size-asian="11pt" style:font-size-complex="11pt"/>
    </style:style>
    <style:style style:name="T311_9" style:family="text">
      <style:text-properties fo:font-style="italic" style:font-style-asian="italic" fo:font-size="11pt" style:font-size-asian="11pt" style:font-size-complex="11pt"/>
    </style:style>
    <style:style style:name="T311_10" style:family="text">
      <style:text-properties fo:font-size="11pt" style:font-size-asian="11pt" style:font-size-complex="11pt"/>
    </style:style>
    <style:style style:name="P312" style:family="paragraph" style:parent-style-name="Normal">
      <style:paragraph-properties fo:text-align="justify" fo:margin-bottom="0.212cm"/>
    </style:style>
    <style:style style:name="T312_1" style:family="text">
      <style:text-properties fo:font-size="11pt" style:font-size-asian="11pt" style:font-size-complex="11pt" fo:font-weight="bold" style:font-weight-asian="bold"/>
    </style:style>
    <style:style style:name="T312_2" style:family="text">
      <style:text-properties fo:font-size="11pt" style:font-size-asian="11pt" style:font-size-complex="11pt" fo:font-weight="bold" style:font-weight-asian="bold"/>
    </style:style>
    <style:style style:name="T312_3" style:family="text">
      <style:text-properties fo:font-size="11pt" style:font-size-asian="11pt" style:font-size-complex="11pt" fo:font-weight="bold" style:font-weight-asian="bold"/>
    </style:style>
    <style:style style:name="T312_4" style:family="text">
      <style:text-properties fo:font-size="11pt" style:font-size-asian="11pt" style:font-size-complex="11pt" fo:font-weight="bold" style:font-weight-asian="bold"/>
    </style:style>
    <style:style style:name="T312_5" style:family="text">
      <style:text-properties fo:font-size="11pt" style:font-size-asian="11pt" style:font-size-complex="11pt" fo:font-weight="bold" style:font-weight-asian="bold"/>
    </style:style>
    <style:style style:name="T312_6" style:family="text">
      <style:text-properties fo:font-size="11pt" style:font-size-asian="11pt" style:font-size-complex="11pt" fo:font-weight="bold" style:font-weight-asian="bold"/>
    </style:style>
    <style:style style:name="T312_7" style:family="text">
      <style:text-properties fo:font-size="11pt" style:font-size-asian="11pt" style:font-size-complex="11pt" fo:font-weight="bold" style:font-weight-asian="bold"/>
    </style:style>
    <style:style style:name="T312_8" style:family="text">
      <style:text-properties fo:font-size="11pt" style:font-size-asian="11pt" style:font-size-complex="11pt"/>
    </style:style>
    <style:style style:name="T312_9" style:family="text">
      <style:text-properties fo:font-size="11pt" style:font-size-asian="11pt" style:font-size-complex="11pt"/>
    </style:style>
    <style:style style:name="T312_10" style:family="text">
      <style:text-properties fo:font-size="11pt" style:font-size-asian="11pt" style:font-size-complex="11pt"/>
    </style:style>
    <style:style style:name="T312_11" style:family="text">
      <style:text-properties fo:font-size="11pt" style:font-size-asian="11pt" style:font-size-complex="11pt"/>
    </style:style>
    <style:style style:name="T312_12" style:family="text">
      <style:text-properties fo:font-size="11pt" style:font-size-asian="11pt" style:font-size-complex="11pt"/>
    </style:style>
    <style:style style:name="T312_13" style:family="text">
      <style:text-properties fo:font-size="11pt" style:font-size-asian="11pt" style:font-size-complex="11pt"/>
    </style:style>
    <style:style style:name="T312_14" style:family="text">
      <style:text-properties fo:font-size="11pt" style:font-size-asian="11pt" style:font-size-complex="11pt"/>
    </style:style>
    <style:style style:name="T312_15" style:family="text">
      <style:text-properties fo:font-style="italic" style:font-style-asian="italic" fo:font-size="11pt" style:font-size-asian="11pt" style:font-size-complex="11pt"/>
    </style:style>
    <style:style style:name="T312_16" style:family="text">
      <style:text-properties fo:font-size="11pt" style:font-size-asian="11pt" style:font-size-complex="11pt"/>
    </style:style>
    <style:style style:name="T312_17" style:family="text">
      <style:text-properties fo:font-size="11pt" style:font-size-asian="11pt" style:font-size-complex="11pt"/>
    </style:style>
    <style:style style:name="T312_18" style:family="text">
      <style:text-properties fo:font-size="11pt" style:font-size-asian="11pt" style:font-size-complex="11pt"/>
    </style:style>
    <style:style style:name="T312_19" style:family="text">
      <style:text-properties fo:font-size="11pt" style:font-size-asian="11pt" style:font-size-complex="11pt"/>
    </style:style>
    <style:style style:name="T312_20" style:family="text">
      <style:text-properties fo:font-size="11pt" style:font-size-asian="11pt" style:font-size-complex="11pt"/>
    </style:style>
    <style:style style:name="T312_21" style:family="text">
      <style:text-properties fo:font-size="11pt" style:font-size-asian="11pt" style:font-size-complex="11pt"/>
    </style:style>
    <style:style style:name="T312_22" style:family="text">
      <style:text-properties fo:font-size="11pt" style:font-size-asian="11pt" style:font-size-complex="11pt"/>
    </style:style>
    <style:style style:name="P313" style:family="paragraph" style:parent-style-name="Normal">
      <style:paragraph-properties fo:text-align="justify"/>
    </style:style>
    <style:style style:name="T313_1" style:family="text">
      <style:text-properties fo:font-size="11pt" style:font-size-asian="11pt" style:font-size-complex="11pt" fo:font-weight="bold" style:font-weight-asian="bold"/>
    </style:style>
    <style:style style:name="T313_2" style:family="text">
      <style:text-properties fo:font-size="11pt" style:font-size-asian="11pt" style:font-size-complex="11pt" fo:font-weight="bold" style:font-weight-asian="bold"/>
    </style:style>
    <style:style style:name="T313_3" style:family="text">
      <style:text-properties fo:font-size="11pt" style:font-size-asian="11pt" style:font-size-complex="11pt" fo:font-weight="bold" style:font-weight-asian="bold"/>
    </style:style>
    <style:style style:name="T313_4" style:family="text">
      <style:text-properties fo:font-size="11pt" style:font-size-asian="11pt" style:font-size-complex="11pt" fo:font-weight="bold" style:font-weight-asian="bold"/>
    </style:style>
    <style:style style:name="T313_5" style:family="text">
      <style:text-properties fo:font-size="11pt" style:font-size-asian="11pt" style:font-size-complex="11pt" fo:font-weight="bold" style:font-weight-asian="bold"/>
    </style:style>
    <style:style style:name="T313_6" style:family="text">
      <style:text-properties fo:font-size="11pt" style:font-size-asian="11pt" style:font-size-complex="11pt" fo:font-weight="bold" style:font-weight-asian="bold"/>
    </style:style>
    <style:style style:name="T313_7" style:family="text">
      <style:text-properties fo:font-size="11pt" style:font-size-asian="11pt" style:font-size-complex="11pt" fo:font-weight="bold" style:font-weight-asian="bold"/>
    </style:style>
    <style:style style:name="T313_8" style:family="text">
      <style:text-properties fo:font-size="11pt" style:font-size-asian="11pt" style:font-size-complex="11pt" fo:font-weight="bold" style:font-weight-asian="bold"/>
    </style:style>
    <style:style style:name="T313_9" style:family="text">
      <style:text-properties fo:font-size="11pt" style:font-size-asian="11pt" style:font-name-complex="Arial" style:font-size-complex="10pt"/>
    </style:style>
    <style:style style:name="T313_10" style:family="text">
      <style:text-properties fo:font-size="11pt" style:font-size-asian="11pt" style:font-name-complex="Arial" style:font-size-complex="10pt"/>
    </style:style>
    <style:style style:name="T313_11" style:family="text">
      <style:text-properties fo:font-size="11pt" style:font-size-asian="11pt" style:font-name-complex="Arial" style:font-size-complex="10pt"/>
    </style:style>
    <style:style style:name="P314" style:family="paragraph" style:parent-style-name="Normal">
      <style:text-properties fo:font-size="10pt" style:font-size-asian="10pt" style:font-name-complex="Arial" style:font-size-complex="10pt"/>
    </style:style>
    <style:style style:name="P315" style:family="paragraph" style:parent-style-name="Normal"/>
    <style:style style:name="T315_1" style:family="text">
      <style:text-properties fo:font-size="11pt" style:font-size-asian="11pt" style:font-name-complex="Arial" style:font-size-complex="11pt"/>
    </style:style>
    <style:style style:name="T315_2" style:family="text">
      <style:text-properties fo:font-size="11pt" style:font-size-asian="11pt" style:font-name-complex="Arial" style:font-size-complex="11pt"/>
    </style:style>
    <style:style style:name="T315_3" style:family="text">
      <style:text-properties fo:font-size="11pt" style:font-size-asian="11pt" style:font-name-complex="Arial" style:font-size-complex="11pt"/>
    </style:style>
    <style:style style:name="T315_4" style:family="text">
      <style:text-properties fo:font-size="11pt" style:font-size-asian="11pt" style:font-name-complex="Arial" style:font-size-complex="11pt"/>
    </style:style>
    <style:style style:name="T315_5" style:family="text">
      <style:text-properties fo:font-size="11pt" style:font-size-asian="11pt" style:font-name-complex="Arial" style:font-size-complex="11pt"/>
    </style:style>
    <style:style style:name="T315_6" style:family="text">
      <style:text-properties fo:font-size="11pt" style:font-size-asian="11pt" style:font-name-complex="Arial" style:font-size-complex="11pt"/>
    </style:style>
    <style:style style:name="P316" style:family="paragraph" style:parent-style-name="Normal">
      <style:text-properties fo:font-size="11pt" style:font-size-asian="11pt" style:font-name-complex="Arial" style:font-size-complex="11pt"/>
    </style:style>
    <style:style style:name="P317" style:family="paragraph" style:parent-style-name="Normal">
      <style:paragraph-properties fo:text-align="justify"/>
    </style:style>
    <style:style style:name="T31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17_2" style:family="text">
      <style:text-properties fo:font-size="11pt" style:font-size-asian="11pt" style:font-name-complex="Arial" style:font-size-complex="10pt"/>
    </style:style>
    <style:style style:name="T317_3" style:family="text">
      <style:text-properties fo:font-size="11pt" style:font-size-asian="11pt" style:font-name-complex="Arial" style:font-size-complex="10pt"/>
    </style:style>
    <style:style style:name="T317_4" style:family="text">
      <style:text-properties fo:font-size="11pt" style:font-size-asian="11pt" style:font-name-complex="Arial" style:font-size-complex="10pt"/>
    </style:style>
    <style:style style:name="P318" style:family="paragraph" style:parent-style-name="Normal">
      <style:paragraph-properties fo:text-align="justify"/>
      <style:text-properties fo:font-size="11pt" style:font-size-asian="11pt" style:font-name-complex="Arial" style:font-size-complex="10pt"/>
    </style:style>
    <style:style style:name="P319" style:family="paragraph" style:parent-style-name="Normal"/>
    <style:style style:name="T319_1" style:family="text">
      <style:text-properties style:font-style-complex="italic" fo:font-size="11pt" style:font-size-asian="11pt" style:font-size-complex="11pt"/>
    </style:style>
    <style:style style:name="T319_2" style:family="text">
      <style:text-properties style:font-style-complex="italic" fo:font-size="11pt" style:font-size-asian="11pt" style:font-size-complex="11pt"/>
    </style:style>
    <style:style style:name="T319_3" style:family="text">
      <style:text-properties style:font-style-complex="italic" fo:font-size="11pt" style:font-size-asian="11pt" style:font-size-complex="11pt"/>
    </style:style>
    <style:style style:name="T319_4" style:family="text">
      <style:text-properties style:font-style-complex="italic" fo:font-size="11pt" style:font-size-asian="11pt" style:font-size-complex="11pt"/>
    </style:style>
    <style:style style:name="P320" style:family="paragraph" style:parent-style-name="Normal">
      <style:text-properties fo:font-style="italic" style:font-style-asian="italic" fo:font-size="10pt" style:font-size-asian="10pt" style:font-size-complex="10pt"/>
    </style:style>
    <style:style style:name="P321" style:family="paragraph" style:parent-style-name="List_20_Paragraph">
      <style:paragraph-properties fo:text-align="justify" fo:margin-bottom="0.212cm"/>
    </style:style>
    <style:style style:name="T321_1" style:family="text">
      <style:text-properties fo:font-size="11pt" style:font-size-asian="11pt" style:font-size-complex="11pt" fo:font-weight="bold" style:font-weight-asian="bold"/>
    </style:style>
    <style:style style:name="T321_2" style:family="text">
      <style:text-properties fo:font-size="11pt" style:font-size-asian="11pt" style:font-size-complex="11pt"/>
    </style:style>
    <style:style style:name="P322" style:family="paragraph" style:parent-style-name="List_20_Paragraph">
      <style:paragraph-properties fo:text-align="justify" fo:margin-bottom="0.212cm"/>
      <style:text-properties fo:font-size="11pt" style:font-size-asian="11pt" style:font-size-complex="11pt"/>
    </style:style>
    <style:style style:name="T322_1" style:family="text">
      <style:text-properties fo:font-size="11pt" style:font-size-asian="11pt" style:font-size-complex="11pt" fo:font-weight="bold" style:font-weight-asian="bold"/>
    </style:style>
    <style:style style:name="T322_2" style:family="text">
      <style:text-properties fo:font-size="11pt" style:font-size-asian="11pt" style:font-size-complex="11pt" fo:font-weight="bold" style:font-weight-asian="bold"/>
    </style:style>
    <style:style style:name="T322_3" style:family="text">
      <style:text-properties fo:font-size="11pt" style:font-size-asian="11pt" style:font-size-complex="11pt" fo:font-weight="bold" style:font-weight-asian="bold"/>
    </style:style>
    <style:style style:name="T322_4" style:family="text">
      <style:text-properties fo:font-size="11pt" style:font-size-asian="11pt" style:font-size-complex="11pt"/>
    </style:style>
    <style:style style:name="P323" style:family="paragraph" style:parent-style-name="List_20_Paragraph">
      <style:text-properties fo:font-style="italic" style:font-style-asian="italic" style:font-style-complex="italic" fo:font-size="11pt" style:font-size-asian="11pt" style:font-size-complex="11pt"/>
    </style:style>
    <style:style style:name="P324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324_1" style:family="text">
      <style:text-properties fo:font-style="normal" style:font-style-asian="normal"/>
    </style:style>
    <style:style style:name="T324_2" style:family="text">
      <style:text-properties fo:font-style="normal" style:font-style-asian="normal"/>
    </style:style>
    <style:style style:name="T324_3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T324_4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P325" style:family="paragraph" style:parent-style-name="Normal">
      <style:text-properties fo:font-size="11pt" style:font-size-asian="11pt" style:font-size-complex="11pt"/>
    </style:style>
    <style:style style:name="Table12" style:family="table">
      <style:table-properties table:align="left" style:width="16.503cm" fo:margin-left="-0.259cm"/>
    </style:style>
    <style:style style:name="Column47" style:family="table-column">
      <style:table-column-properties style:column-width="3.013cm"/>
    </style:style>
    <style:style style:name="Column48" style:family="table-column">
      <style:table-column-properties style:column-width="1.087cm"/>
    </style:style>
    <style:style style:name="Column49" style:family="table-column">
      <style:table-column-properties style:column-width="1.653cm"/>
    </style:style>
    <style:style style:name="Column50" style:family="table-column">
      <style:table-column-properties style:column-width="5.791cm"/>
    </style:style>
    <style:style style:name="Column51" style:family="table-column">
      <style:table-column-properties style:column-width="4.96cm"/>
    </style:style>
    <style:style style:name="Row42" style:family="table-row">
      <style:table-row-properties style:min-row-height="0.863cm"/>
    </style:style>
    <style:style style:name="Cell14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paragraph-properties fo:line-height="100%" fo:margin-bottom="0cm"/>
    </style:style>
    <style:style style:name="T32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4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fo:line-height="100%" fo:margin-bottom="0cm"/>
    </style:style>
    <style:style style:name="T327_1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43" style:family="table-row">
      <style:table-row-properties style:min-row-height="0.612cm"/>
    </style:style>
    <style:style style:name="Cell14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paragraph-properties fo:line-height="100%" fo:margin-bottom="0cm"/>
    </style:style>
    <style:style style:name="T32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paragraph-properties fo:line-height="100%" fo:margin-bottom="0cm"/>
    </style:style>
    <style:style style:name="T32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4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>
      <style:paragraph-properties fo:line-height="100%" fo:margin-bottom="0cm"/>
    </style:style>
    <style:style style:name="T33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paragraph-properties fo:line-height="100%" fo:margin-bottom="0cm"/>
    </style:style>
    <style:style style:name="T33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44" style:family="table-row">
      <style:table-row-properties style:min-row-height="0.609cm"/>
    </style:style>
    <style:style style:name="Cell15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Normal">
      <style:paragraph-properties fo:line-height="100%" fo:margin-bottom="0cm"/>
    </style:style>
    <style:style style:name="T33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>
      <style:paragraph-properties fo:line-height="100%" fo:margin-bottom="0cm"/>
    </style:style>
    <style:style style:name="T33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3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5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>
      <style:paragraph-properties fo:line-height="100%" fo:margin-bottom="0cm"/>
    </style:style>
    <style:style style:name="T33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paragraph-properties fo:line-height="100%" fo:margin-bottom="0cm"/>
    </style:style>
    <style:style style:name="T33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36" style:family="paragraph" style:parent-style-name="Normal">
      <style:text-properties fo:font-weight="bold" style:font-weight-asian="bold"/>
    </style:style>
    <style:style style:name="Table13" style:family="table">
      <style:table-properties table:align="left" style:width="15.993cm" fo:margin-left="0cm"/>
    </style:style>
    <style:style style:name="Column52" style:family="table-column">
      <style:table-column-properties style:column-width="1.217cm"/>
    </style:style>
    <style:style style:name="Column53" style:family="table-column">
      <style:table-column-properties style:column-width="4.239cm"/>
    </style:style>
    <style:style style:name="Column54" style:family="table-column">
      <style:table-column-properties style:column-width="2.009cm"/>
    </style:style>
    <style:style style:name="Column55" style:family="table-column">
      <style:table-column-properties style:column-width="8.528cm"/>
    </style:style>
    <style:style style:name="Row45" style:family="table-row">
      <style:table-row-properties style:min-row-height="0.455cm"/>
    </style:style>
    <style:style style:name="Cell15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paragraph-properties fo:line-height="100%" fo:margin-bottom="0cm"/>
    </style:style>
    <style:style style:name="T33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5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>
      <style:paragraph-properties fo:line-height="100%" fo:margin-bottom="0cm"/>
    </style:style>
    <style:style style:name="T33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5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>
      <style:paragraph-properties fo:line-height="100%" fo:margin-bottom="0cm"/>
    </style:style>
    <style:style style:name="T33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5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>
      <style:paragraph-properties fo:line-height="100%" fo:margin-bottom="0cm"/>
    </style:style>
    <style:style style:name="T34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46" style:family="table-row">
      <style:table-row-properties style:min-row-height="1.528cm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>
      <style:paragraph-properties fo:line-height="100%" fo:margin-bottom="0cm"/>
    </style:style>
    <style:style style:name="T34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>
      <style:paragraph-properties fo:line-height="100%" fo:margin-bottom="0cm"/>
    </style:style>
    <style:style style:name="T34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>
      <style:paragraph-properties fo:line-height="100%" fo:margin-bottom="0cm"/>
    </style:style>
    <style:style style:name="T34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>
      <style:paragraph-properties fo:line-height="100%" fo:margin-bottom="0cm"/>
    </style:style>
    <style:style style:name="T34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4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4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44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44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44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44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44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44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44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44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45" style:family="paragraph" style:parent-style-name="Normal">
      <style:paragraph-properties fo:line-height="100%" fo:margin-bottom="0cm"/>
    </style:style>
    <style:style style:name="T34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4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45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45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47" style:family="table-row">
      <style:table-row-properties style:min-row-height="1.528cm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>
      <style:paragraph-properties fo:line-height="100%" fo:margin-bottom="0cm"/>
    </style:style>
    <style:style style:name="T34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>
      <style:paragraph-properties fo:line-height="100%" fo:margin-bottom="0cm"/>
    </style:style>
    <style:style style:name="T34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paragraph-properties fo:line-height="100%" fo:margin-bottom="0cm"/>
    </style:style>
    <style:style style:name="T34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>
      <style:paragraph-properties fo:line-height="100%" fo:margin-bottom="0cm"/>
    </style:style>
    <style:style style:name="T34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4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4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49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49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49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49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50" style:family="paragraph" style:parent-style-name="Normal">
      <style:paragraph-properties fo:line-height="100%" fo:margin-bottom="0cm"/>
    </style:style>
    <style:style style:name="T35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5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50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50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48" style:family="table-row">
      <style:table-row-properties style:min-row-height="1.621cm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paragraph-properties fo:line-height="100%" fo:margin-bottom="0cm"/>
    </style:style>
    <style:style style:name="T35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paragraph-properties fo:line-height="100%" fo:margin-bottom="0cm"/>
    </style:style>
    <style:style style:name="T35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paragraph-properties fo:line-height="100%" fo:margin-bottom="0cm"/>
    </style:style>
    <style:style style:name="T35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paragraph-properties fo:line-height="100%" fo:margin-bottom="0cm"/>
    </style:style>
    <style:style style:name="T35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5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5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54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54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55" style:family="paragraph" style:parent-style-name="Normal">
      <style:paragraph-properties fo:line-height="100%" fo:margin-bottom="0cm"/>
    </style:style>
    <style:style style:name="T35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56" style:family="paragraph" style:parent-style-name="Normal">
      <style:paragraph-properties fo:text-align="justify" fo:margin-bottom="0.212cm"/>
    </style:style>
    <style:style style:name="T35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57" style:family="paragraph" style:parent-style-name="Normal">
      <style:paragraph-properties fo:text-align="justify" fo:margin-bottom="0.212cm"/>
    </style:style>
    <style:style style:name="T357_1" style:family="text">
      <style:text-properties fo:font-size="11pt" style:font-size-asian="11pt" style:font-size-complex="11pt"/>
    </style:style>
    <style:style style:name="T357_2" style:family="text">
      <style:text-properties fo:font-size="11pt" style:font-size-asian="11pt" style:font-size-complex="11pt"/>
    </style:style>
    <style:style style:name="T357_3" style:family="text">
      <style:text-properties fo:font-size="11pt" style:font-size-asian="11pt" style:font-size-complex="11pt"/>
    </style:style>
    <style:style style:name="T357_4" style:family="text">
      <style:text-properties fo:font-size="11pt" style:font-size-asian="11pt" style:font-name-complex="Arial" style:font-size-complex="11pt"/>
    </style:style>
    <style:style style:name="T357_5" style:family="text">
      <style:text-properties fo:font-size="11pt" style:font-size-asian="11pt" style:font-name-complex="Arial" style:font-size-complex="11pt"/>
    </style:style>
    <style:style style:name="T357_6" style:family="text">
      <style:text-properties fo:font-size="11pt" style:font-size-asian="11pt" style:font-name-complex="Arial" style:font-size-complex="11pt" fo:font-weight="bold" style:font-weight-asian="bold"/>
    </style:style>
    <style:style style:name="T357_7" style:family="text">
      <style:text-properties fo:font-size="11pt" style:font-size-asian="11pt" style:font-name-complex="Arial" style:font-size-complex="11pt"/>
    </style:style>
    <style:style style:name="T357_8" style:family="text">
      <style:text-properties fo:font-size="11pt" style:font-size-asian="11pt" style:font-name-complex="Arial" style:font-size-complex="11pt"/>
    </style:style>
    <style:style style:name="T357_9" style:family="text">
      <style:text-properties fo:font-size="11pt" style:font-size-asian="11pt" style:font-name-complex="Arial" style:font-size-complex="11pt"/>
    </style:style>
    <style:style style:name="T357_10" style:family="text">
      <style:text-properties fo:font-size="11pt" style:font-size-asian="11pt" style:font-name-complex="Arial" style:font-size-complex="11pt"/>
    </style:style>
    <style:style style:name="T357_11" style:family="text">
      <style:text-properties fo:font-size="11pt" style:font-size-asian="11pt" style:font-name-complex="Arial" style:font-size-complex="11pt"/>
    </style:style>
    <style:style style:name="T357_12" style:family="text">
      <style:text-properties fo:font-size="11pt" style:font-size-asian="11pt" style:font-name-complex="Arial" style:font-size-complex="11pt"/>
    </style:style>
    <style:style style:name="T357_13" style:family="text">
      <style:text-properties fo:font-size="11pt" style:font-size-asian="11pt" style:font-name-complex="Arial" style:font-size-complex="11pt"/>
    </style:style>
    <style:style style:name="T357_14" style:family="text">
      <style:text-properties fo:font-size="11pt" style:font-size-asian="11pt" style:font-name-complex="Arial" style:font-size-complex="11pt"/>
    </style:style>
    <style:style style:name="T357_15" style:family="text">
      <style:text-properties fo:font-size="11pt" style:font-size-asian="11pt" style:font-name-complex="Arial" style:font-size-complex="11pt"/>
    </style:style>
    <style:style style:name="T357_16" style:family="text">
      <style:text-properties fo:font-size="11pt" style:font-size-asian="11pt" style:font-name-complex="Arial" style:font-size-complex="11pt"/>
    </style:style>
    <style:style style:name="T357_17" style:family="text">
      <style:text-properties fo:font-size="11pt" style:font-size-asian="11pt" style:font-name-complex="Arial" style:font-size-complex="11pt"/>
    </style:style>
    <style:style style:name="T357_18" style:family="text">
      <style:text-properties fo:font-size="11pt" style:font-size-asian="11pt" style:font-name-complex="Arial" style:font-size-complex="11pt"/>
    </style:style>
    <style:style style:name="T357_19" style:family="text">
      <style:text-properties fo:font-size="11pt" style:font-size-asian="11pt" style:font-name-complex="Arial" style:font-size-complex="11pt"/>
    </style:style>
    <style:style style:name="T357_20" style:family="text">
      <style:text-properties fo:font-size="11pt" style:font-size-asian="11pt" style:font-name-complex="Arial" style:font-size-complex="11pt"/>
    </style:style>
    <style:style style:name="T357_21" style:family="text">
      <style:text-properties fo:font-size="11pt" style:font-size-asian="11pt" style:font-name-complex="Arial" style:font-size-complex="11pt"/>
    </style:style>
    <style:style style:name="T357_22" style:family="text">
      <style:text-properties fo:font-size="11pt" style:font-size-asian="11pt" style:font-name-complex="Arial" style:font-size-complex="11pt"/>
    </style:style>
    <style:style style:name="P358" style:family="paragraph" style:parent-style-name="Normal">
      <style:paragraph-properties fo:text-align="justify" fo:margin-bottom="0.212cm"/>
    </style:style>
    <style:style style:name="T358_1" style:family="text">
      <style:text-properties fo:font-size="11pt" style:font-size-asian="11pt" style:font-size-complex="11pt" fo:font-weight="bold" style:font-weight-asian="bold"/>
    </style:style>
    <style:style style:name="T358_2" style:family="text">
      <style:text-properties fo:font-size="11pt" style:font-size-asian="11pt" style:font-size-complex="11pt" fo:font-weight="bold" style:font-weight-asian="bold"/>
    </style:style>
    <style:style style:name="T358_3" style:family="text">
      <style:text-properties fo:font-size="11pt" style:font-size-asian="11pt" style:font-size-complex="11pt" fo:font-weight="bold" style:font-weight-asian="bold"/>
    </style:style>
    <style:style style:name="T358_4" style:family="text">
      <style:text-properties fo:font-size="11pt" style:font-size-asian="11pt" style:font-size-complex="11pt" fo:font-weight="bold" style:font-weight-asian="bold"/>
    </style:style>
    <style:style style:name="T358_5" style:family="text">
      <style:text-properties fo:font-size="11pt" style:font-size-asian="11pt" style:font-size-complex="11pt" fo:font-weight="bold" style:font-weight-asian="bold"/>
    </style:style>
    <style:style style:name="T358_6" style:family="text">
      <style:text-properties fo:font-size="11pt" style:font-size-asian="11pt" style:font-size-complex="11pt" fo:font-weight="bold" style:font-weight-asian="bold"/>
    </style:style>
    <style:style style:name="T358_7" style:family="text">
      <style:text-properties fo:font-size="11pt" style:font-size-asian="11pt" style:font-size-complex="11pt" fo:font-weight="bold" style:font-weight-asian="bold"/>
    </style:style>
    <style:style style:name="T358_8" style:family="text">
      <style:text-properties fo:font-size="11pt" style:font-size-asian="11pt" style:font-size-complex="11pt" fo:font-weight="bold" style:font-weight-asian="bold"/>
    </style:style>
    <style:style style:name="T358_9" style:family="text">
      <style:text-properties fo:font-size="11pt" style:font-size-asian="11pt" style:font-size-complex="11pt" fo:font-weight="bold" style:font-weight-asian="bold"/>
    </style:style>
    <style:style style:name="T358_10" style:family="text">
      <style:text-properties fo:font-size="11pt" style:font-size-asian="11pt" style:font-size-complex="11pt" fo:font-weight="bold" style:font-weight-asian="bold"/>
    </style:style>
    <style:style style:name="T358_11" style:family="text">
      <style:text-properties fo:font-size="11pt" style:font-size-asian="11pt" style:font-size-complex="11pt"/>
    </style:style>
    <style:style style:name="T358_12" style:family="text">
      <style:text-properties fo:font-size="11pt" style:font-size-asian="11pt" style:font-size-complex="11pt"/>
    </style:style>
    <style:style style:name="T358_13" style:family="text">
      <style:text-properties fo:font-size="11pt" style:font-size-asian="11pt" style:font-size-complex="11pt"/>
    </style:style>
    <style:style style:name="T358_14" style:family="text">
      <style:text-properties fo:font-size="11pt" style:font-size-asian="11pt" style:font-size-complex="11pt"/>
    </style:style>
    <style:style style:name="T358_15" style:family="text">
      <style:text-properties fo:font-size="11pt" style:font-size-asian="11pt" style:font-size-complex="11pt"/>
    </style:style>
    <style:style style:name="T358_16" style:family="text">
      <style:text-properties fo:font-size="11pt" style:font-size-asian="11pt" style:font-size-complex="11pt"/>
    </style:style>
    <style:style style:name="T358_17" style:family="text">
      <style:text-properties fo:font-size="11pt" style:font-name-asian="Arial" style:font-size-asian="11pt" style:font-name-complex="Arial" style:font-size-complex="11pt"/>
    </style:style>
    <style:style style:name="T358_18" style:family="text">
      <style:text-properties fo:font-size="11pt" style:font-size-asian="11pt" style:font-size-complex="11pt"/>
    </style:style>
    <style:style style:name="T358_19" style:family="text">
      <style:text-properties fo:font-size="11pt" style:font-size-asian="11pt" style:font-size-complex="11pt"/>
    </style:style>
    <style:style style:name="T358_20" style:family="text">
      <style:text-properties fo:font-size="11pt" style:font-size-asian="11pt" style:font-size-complex="11pt"/>
    </style:style>
    <style:style style:name="T358_21" style:family="text">
      <style:text-properties fo:font-size="11pt" style:font-size-asian="11pt" style:font-size-complex="11pt"/>
    </style:style>
    <style:style style:name="P359" style:family="paragraph" style:parent-style-name="Normal">
      <style:paragraph-properties fo:text-align="justify" fo:margin-bottom="0.212cm"/>
    </style:style>
    <style:style style:name="T359_1" style:family="text">
      <style:text-properties fo:font-size="11pt" style:font-size-asian="11pt" style:font-size-complex="11pt"/>
    </style:style>
    <style:style style:name="T359_2" style:family="text">
      <style:text-properties fo:font-size="11pt" style:font-size-asian="11pt" style:font-size-complex="11pt"/>
    </style:style>
    <style:style style:name="T359_3" style:family="text">
      <style:text-properties fo:font-size="11pt" style:font-size-asian="11pt" style:font-size-complex="11pt"/>
    </style:style>
    <style:style style:name="T359_4" style:family="text">
      <style:text-properties fo:font-size="11pt" style:font-size-asian="11pt" style:font-size-complex="11pt"/>
    </style:style>
    <style:style style:name="T359_5" style:family="text">
      <style:text-properties fo:font-size="11pt" style:font-size-asian="11pt" style:font-size-complex="11pt"/>
    </style:style>
    <style:style style:name="T359_6" style:family="text">
      <style:text-properties fo:font-size="11pt" style:font-size-asian="11pt" style:font-size-complex="11pt"/>
    </style:style>
    <style:style style:name="T359_7" style:family="text">
      <style:text-properties fo:font-size="11pt" style:font-size-asian="11pt" style:font-size-complex="11pt"/>
    </style:style>
    <style:style style:name="T359_8" style:family="text">
      <style:text-properties fo:font-size="11pt" style:font-size-asian="11pt" style:font-size-complex="11pt"/>
    </style:style>
    <style:style style:name="T359_9" style:family="text">
      <style:text-properties fo:font-size="11pt" style:font-size-asian="11pt" style:font-size-complex="11pt"/>
    </style:style>
    <style:style style:name="T359_10" style:family="text">
      <style:text-properties fo:font-size="11pt" style:font-size-asian="11pt" style:font-size-complex="11pt"/>
    </style:style>
    <style:style style:name="T359_11" style:family="text">
      <style:text-properties fo:font-size="11pt" style:font-size-asian="11pt" style:font-size-complex="11pt"/>
    </style:style>
    <style:style style:name="T359_12" style:family="text">
      <style:text-properties fo:font-size="11pt" style:font-size-asian="11pt" style:font-size-complex="11pt"/>
    </style:style>
    <style:style style:name="T359_13" style:family="text">
      <style:text-properties fo:font-size="11pt" style:font-size-asian="11pt" style:font-size-complex="11pt"/>
    </style:style>
    <style:style style:name="T359_14" style:family="text">
      <style:text-properties fo:font-size="11pt" style:font-size-asian="11pt" style:font-size-complex="11pt"/>
    </style:style>
    <style:style style:name="T359_15" style:family="text">
      <style:text-properties fo:font-size="11pt" style:font-size-asian="11pt" style:font-size-complex="11pt"/>
    </style:style>
    <style:style style:name="T359_16" style:family="text">
      <style:text-properties fo:font-size="11pt" style:font-size-asian="11pt" style:font-size-complex="11pt"/>
    </style:style>
    <style:style style:name="T359_17" style:family="text">
      <style:text-properties fo:font-size="11pt" style:font-size-asian="11pt" style:font-size-complex="11pt"/>
    </style:style>
    <style:style style:name="T359_18" style:family="text">
      <style:text-properties fo:font-size="11pt" style:font-size-asian="11pt" style:font-size-complex="11pt"/>
    </style:style>
    <style:style style:name="T359_19" style:family="text">
      <style:text-properties fo:font-size="11pt" style:font-size-asian="11pt" style:font-size-complex="11pt"/>
    </style:style>
    <style:style style:name="T359_20" style:family="text">
      <style:text-properties fo:font-size="11pt" style:font-size-asian="11pt" style:font-size-complex="11pt"/>
    </style:style>
    <style:style style:name="T359_21" style:family="text">
      <style:text-properties fo:font-size="11pt" style:font-size-asian="11pt" style:font-size-complex="11pt"/>
    </style:style>
    <style:style style:name="T359_22" style:family="text">
      <style:text-properties fo:font-size="11pt" style:font-size-asian="11pt" style:font-size-complex="11pt"/>
    </style:style>
    <style:style style:name="T359_23" style:family="text">
      <style:text-properties fo:font-size="11pt" style:font-size-asian="11pt" style:font-size-complex="11pt"/>
    </style:style>
    <style:style style:name="T359_24" style:family="text">
      <style:text-properties fo:font-size="11pt" style:font-size-asian="11pt" style:font-size-complex="11pt"/>
    </style:style>
    <style:style style:name="T359_25" style:family="text">
      <style:text-properties fo:font-size="11pt" style:font-size-asian="11pt" style:font-size-complex="11pt"/>
    </style:style>
    <style:style style:name="T359_26" style:family="text">
      <style:text-properties fo:font-size="11pt" style:font-size-asian="11pt" style:font-size-complex="11pt"/>
    </style:style>
    <style:style style:name="T359_27" style:family="text">
      <style:text-properties fo:font-size="11pt" style:font-size-asian="11pt" style:font-size-complex="11pt"/>
    </style:style>
    <style:style style:name="T359_28" style:family="text">
      <style:text-properties fo:font-size="11pt" style:font-size-asian="11pt" style:font-size-complex="11pt"/>
    </style:style>
    <style:style style:name="T359_29" style:family="text">
      <style:text-properties fo:font-size="11pt" style:font-size-asian="11pt" style:font-size-complex="11pt"/>
    </style:style>
    <style:style style:name="T359_30" style:family="text">
      <style:text-properties fo:font-size="11pt" style:font-size-asian="11pt" style:font-size-complex="11pt"/>
    </style:style>
    <style:style style:name="T359_31" style:family="text">
      <style:text-properties fo:font-size="11pt" style:font-size-asian="11pt" style:font-size-complex="11pt"/>
    </style:style>
    <style:style style:name="T359_32" style:family="text">
      <style:text-properties fo:font-size="11pt" style:font-size-asian="11pt" style:font-size-complex="11pt"/>
    </style:style>
    <style:style style:name="T359_33" style:family="text">
      <style:text-properties fo:font-size="11pt" style:font-size-asian="11pt" style:font-size-complex="11pt"/>
    </style:style>
    <style:style style:name="T359_34" style:family="text">
      <style:text-properties fo:font-size="11pt" style:font-size-asian="11pt" style:font-size-complex="11pt"/>
    </style:style>
    <style:style style:name="T359_35" style:family="text">
      <style:text-properties fo:font-size="11pt" style:font-size-asian="11pt" style:font-size-complex="11pt"/>
    </style:style>
    <style:style style:name="T359_36" style:family="text">
      <style:text-properties fo:font-size="11pt" style:font-size-asian="11pt" style:font-size-complex="11pt"/>
    </style:style>
    <style:style style:name="T359_37" style:family="text">
      <style:text-properties fo:font-size="11pt" style:font-size-asian="11pt" style:font-size-complex="11pt"/>
    </style:style>
    <style:style style:name="T359_38" style:family="text">
      <style:text-properties fo:font-size="11pt" style:font-size-asian="11pt" style:font-size-complex="11pt"/>
    </style:style>
    <style:style style:name="T359_39" style:family="text">
      <style:text-properties fo:font-size="11pt" style:font-size-asian="11pt" style:font-size-complex="11pt"/>
    </style:style>
    <style:style style:name="T359_40" style:family="text">
      <style:text-properties fo:font-size="11pt" style:font-size-asian="11pt" style:font-size-complex="11pt"/>
    </style:style>
    <style:style style:name="T359_41" style:family="text">
      <style:text-properties fo:font-size="11pt" style:font-size-asian="11pt" style:font-size-complex="11pt"/>
    </style:style>
    <style:style style:name="T359_42" style:family="text">
      <style:text-properties fo:font-size="11pt" style:font-size-asian="11pt" style:font-size-complex="11pt"/>
    </style:style>
    <style:style style:name="T359_43" style:family="text">
      <style:text-properties fo:font-size="11pt" style:font-size-asian="11pt" style:font-size-complex="11pt"/>
    </style:style>
    <style:style style:name="T359_44" style:family="text">
      <style:text-properties fo:font-size="11pt" style:font-size-asian="11pt" style:font-size-complex="11pt"/>
    </style:style>
    <style:style style:name="T359_45" style:family="text">
      <style:text-properties fo:font-size="11pt" style:font-size-asian="11pt" style:font-size-complex="11pt"/>
    </style:style>
    <style:style style:name="T359_46" style:family="text">
      <style:text-properties fo:font-size="11pt" style:font-size-asian="11pt" style:font-size-complex="11pt"/>
    </style:style>
    <style:style style:name="T359_47" style:family="text">
      <style:text-properties fo:font-size="11pt" style:font-size-asian="11pt" style:font-size-complex="11pt"/>
    </style:style>
    <style:style style:name="T359_48" style:family="text">
      <style:text-properties fo:font-size="11pt" style:font-size-asian="11pt" style:font-size-complex="11pt"/>
    </style:style>
    <style:style style:name="T359_49" style:family="text">
      <style:text-properties fo:font-size="11pt" style:font-size-asian="11pt" style:font-size-complex="11pt"/>
    </style:style>
    <style:style style:name="P360" style:family="paragraph" style:parent-style-name="Normal">
      <style:paragraph-properties fo:margin-bottom="0.212cm"/>
    </style:style>
    <style:style style:name="T360_1" style:family="text">
      <style:text-properties fo:font-size="11pt" style:font-size-asian="11pt" style:font-size-complex="11pt"/>
    </style:style>
    <style:style style:name="T360_2" style:family="text">
      <style:text-properties fo:font-size="11pt" style:font-size-asian="11pt" style:font-size-complex="11pt"/>
    </style:style>
    <style:style style:name="T360_3" style:family="text">
      <style:text-properties fo:font-size="11pt" style:font-size-asian="11pt" style:font-size-complex="11pt"/>
    </style:style>
    <style:style style:name="T360_4" style:family="text">
      <style:text-properties fo:font-size="11pt" style:font-size-asian="11pt" style:font-size-complex="11pt"/>
    </style:style>
    <style:style style:name="T360_5" style:family="text">
      <style:text-properties fo:font-size="11pt" style:font-size-asian="11pt" style:font-size-complex="11pt"/>
    </style:style>
    <style:style style:name="T360_6" style:family="text">
      <style:text-properties fo:font-size="11pt" style:font-size-asian="11pt" style:font-size-complex="11pt"/>
    </style:style>
    <style:style style:name="T360_7" style:family="text">
      <style:text-properties fo:font-size="11pt" style:font-size-asian="11pt" style:font-size-complex="11pt"/>
    </style:style>
    <style:style style:name="T360_8" style:family="text">
      <style:text-properties fo:font-size="11pt" style:font-size-asian="11pt" style:font-size-complex="11pt"/>
    </style:style>
    <style:style style:name="T360_9" style:family="text">
      <style:text-properties fo:font-size="11pt" style:font-size-asian="11pt" style:font-size-complex="11pt"/>
    </style:style>
    <style:style style:name="T360_10" style:family="text">
      <style:text-properties fo:font-size="11pt" style:font-size-asian="11pt" style:font-size-complex="11pt"/>
    </style:style>
    <style:style style:name="T360_11" style:family="text">
      <style:text-properties fo:font-size="11pt" style:font-size-asian="11pt" style:font-size-complex="11pt"/>
    </style:style>
    <style:style style:name="T360_12" style:family="text">
      <style:text-properties fo:font-size="11pt" style:font-size-asian="11pt" style:font-size-complex="11pt"/>
    </style:style>
    <style:style style:name="T360_13" style:family="text">
      <style:text-properties fo:font-size="11pt" style:font-size-asian="11pt" style:font-size-complex="11pt"/>
    </style:style>
    <style:style style:name="T360_14" style:family="text">
      <style:text-properties fo:font-size="11pt" style:font-size-asian="11pt" style:font-size-complex="11pt"/>
    </style:style>
    <style:style style:name="T360_15" style:family="text">
      <style:text-properties fo:font-size="11pt" style:font-size-asian="11pt" style:font-size-complex="11pt"/>
    </style:style>
    <style:style style:name="T360_16" style:family="text">
      <style:text-properties fo:font-size="11pt" style:font-size-asian="11pt" style:font-size-complex="11pt"/>
    </style:style>
    <style:style style:name="T360_17" style:family="text">
      <style:text-properties fo:font-size="11pt" style:font-size-asian="11pt" style:font-size-complex="11pt"/>
    </style:style>
    <style:style style:name="T360_18" style:family="text">
      <style:text-properties fo:font-size="11pt" style:font-size-asian="11pt" style:font-size-complex="11pt"/>
    </style:style>
    <style:style style:name="T360_19" style:family="text">
      <style:text-properties fo:font-size="11pt" style:font-size-asian="11pt" style:font-size-complex="11pt"/>
    </style:style>
    <style:style style:name="T360_20" style:family="text">
      <style:text-properties fo:font-size="11pt" style:font-size-asian="11pt" style:font-size-complex="11pt"/>
    </style:style>
    <style:style style:name="T360_21" style:family="text">
      <style:text-properties fo:font-size="11pt" style:font-size-asian="11pt" style:font-size-complex="11pt"/>
    </style:style>
    <style:style style:name="T360_22" style:family="text">
      <style:text-properties fo:font-size="11pt" style:font-size-asian="11pt" style:font-size-complex="11pt"/>
    </style:style>
    <style:style style:name="T360_23" style:family="text">
      <style:text-properties fo:font-size="11pt" style:font-size-asian="11pt" style:font-size-complex="11pt"/>
    </style:style>
    <style:style style:name="T360_24" style:family="text">
      <style:text-properties fo:font-size="11pt" style:font-size-asian="11pt" style:font-size-complex="11pt"/>
    </style:style>
    <style:style style:name="T360_25" style:family="text">
      <style:text-properties fo:font-size="11pt" style:font-size-asian="11pt" style:font-size-complex="11pt"/>
    </style:style>
    <style:style style:name="T360_26" style:family="text">
      <style:text-properties fo:font-size="11pt" style:font-size-asian="11pt" style:font-size-complex="11pt"/>
    </style:style>
    <style:style style:name="T360_27" style:family="text">
      <style:text-properties fo:font-size="11pt" style:font-size-asian="11pt" style:font-size-complex="11pt"/>
    </style:style>
    <style:style style:name="T360_28" style:family="text">
      <style:text-properties fo:font-size="11pt" style:font-size-asian="11pt" style:font-size-complex="11pt"/>
    </style:style>
    <style:style style:name="T360_29" style:family="text">
      <style:text-properties fo:font-size="11pt" style:font-size-asian="11pt" style:font-size-complex="11pt"/>
    </style:style>
    <style:style style:name="T360_30" style:family="text">
      <style:text-properties fo:font-size="11pt" style:font-size-asian="11pt" style:font-size-complex="11pt"/>
    </style:style>
    <style:style style:name="P361" style:family="paragraph" style:parent-style-name="Normal">
      <style:paragraph-properties fo:text-align="justify" fo:margin-bottom="0.212cm"/>
    </style:style>
    <style:style style:name="T361_1" style:family="text">
      <style:text-properties fo:font-size="11pt" style:font-size-asian="11pt" style:font-size-complex="11pt" fo:font-weight="bold" style:font-weight-asian="bold"/>
    </style:style>
    <style:style style:name="T361_2" style:family="text">
      <style:text-properties fo:font-size="11pt" style:font-size-asian="11pt" style:font-size-complex="11pt" fo:font-weight="bold" style:font-weight-asian="bold"/>
    </style:style>
    <style:style style:name="T361_3" style:family="text">
      <style:text-properties fo:font-size="11pt" style:font-size-asian="11pt" style:font-size-complex="11pt" fo:font-weight="bold" style:font-weight-asian="bold"/>
    </style:style>
    <style:style style:name="T361_4" style:family="text">
      <style:text-properties fo:font-size="11pt" style:font-size-asian="11pt" style:font-size-complex="11pt" fo:font-weight="bold" style:font-weight-asian="bold"/>
    </style:style>
    <style:style style:name="T361_5" style:family="text">
      <style:text-properties fo:font-size="11pt" style:font-size-asian="11pt" style:font-size-complex="11pt" fo:font-weight="bold" style:font-weight-asian="bold"/>
    </style:style>
    <style:style style:name="T361_6" style:family="text">
      <style:text-properties fo:font-size="11pt" style:font-size-asian="11pt" style:font-size-complex="11pt" fo:font-weight="bold" style:font-weight-asian="bold"/>
    </style:style>
    <style:style style:name="T361_7" style:family="text">
      <style:text-properties fo:font-size="11pt" style:font-size-asian="11pt" style:font-size-complex="11pt" fo:font-weight="bold" style:font-weight-asian="bold"/>
    </style:style>
    <style:style style:name="T361_8" style:family="text">
      <style:text-properties fo:font-size="11pt" style:font-size-asian="11pt" style:font-size-complex="11pt" fo:font-weight="bold" style:font-weight-asian="bold"/>
    </style:style>
    <style:style style:name="T361_9" style:family="text">
      <style:text-properties fo:font-size="11pt" style:font-size-asian="11pt" style:font-size-complex="11pt"/>
    </style:style>
    <style:style style:name="T361_10" style:family="text">
      <style:text-properties fo:font-size="11pt" style:font-size-asian="11pt" style:font-size-complex="11pt"/>
    </style:style>
    <style:style style:name="T361_11" style:family="text">
      <style:text-properties fo:font-size="11pt" style:font-size-asian="11pt" style:font-size-complex="11pt"/>
    </style:style>
    <style:style style:name="T361_12" style:family="text">
      <style:text-properties fo:font-size="11pt" style:font-size-asian="11pt" style:font-size-complex="11pt"/>
    </style:style>
    <style:style style:name="T361_13" style:family="text">
      <style:text-properties fo:font-size="11pt" style:font-size-asian="11pt" style:font-size-complex="11pt"/>
    </style:style>
    <style:style style:name="T361_14" style:family="text">
      <style:text-properties fo:font-size="11pt" style:font-size-asian="11pt" style:font-size-complex="11pt"/>
    </style:style>
    <style:style style:name="T361_15" style:family="text">
      <style:text-properties fo:font-size="11pt" style:font-size-asian="11pt" style:font-size-complex="11pt"/>
    </style:style>
    <style:style style:name="T361_16" style:family="text">
      <style:text-properties fo:font-size="11pt" style:font-size-asian="11pt" style:font-size-complex="11pt"/>
    </style:style>
    <style:style style:name="T361_17" style:family="text">
      <style:text-properties fo:font-size="11pt" style:font-size-asian="11pt" style:font-size-complex="11pt"/>
    </style:style>
    <style:style style:name="T361_18" style:family="text">
      <style:text-properties fo:font-size="11pt" style:font-size-asian="11pt" style:font-size-complex="11pt"/>
    </style:style>
    <style:style style:name="T361_19" style:family="text">
      <style:text-properties fo:font-size="11pt" style:font-size-asian="11pt" style:font-size-complex="11pt"/>
    </style:style>
    <style:style style:name="T361_20" style:family="text">
      <style:text-properties fo:font-size="11pt" style:font-size-asian="11pt" style:font-size-complex="11pt"/>
    </style:style>
    <style:style style:name="T361_21" style:family="text">
      <style:text-properties fo:font-size="11pt" style:font-size-asian="11pt" style:font-size-complex="11pt"/>
    </style:style>
    <style:style style:name="T361_22" style:family="text">
      <style:text-properties fo:font-size="11pt" style:font-size-asian="11pt" style:font-size-complex="11pt"/>
    </style:style>
    <style:style style:name="T361_23" style:family="text">
      <style:text-properties fo:font-size="11pt" style:font-size-asian="11pt" style:font-size-complex="11pt"/>
    </style:style>
    <style:style style:name="T361_24" style:family="text">
      <style:text-properties fo:font-size="11pt" style:font-size-asian="11pt" style:font-size-complex="11pt"/>
    </style:style>
    <style:style style:name="T361_25" style:family="text">
      <style:text-properties fo:font-size="11pt" style:font-size-asian="11pt" style:font-size-complex="11pt"/>
    </style:style>
    <style:style style:name="T361_26" style:family="text">
      <style:text-properties fo:font-size="11pt" style:font-size-asian="11pt" style:font-size-complex="11pt"/>
    </style:style>
    <style:style style:name="P362" style:family="paragraph" style:parent-style-name="Normal">
      <style:paragraph-properties fo:text-align="justify" fo:margin-bottom="0.212cm"/>
    </style:style>
    <style:style style:name="T362_1" style:family="text">
      <style:text-properties fo:font-size="11pt" style:font-size-asian="11pt" style:font-size-complex="11pt" fo:font-weight="bold" style:font-weight-asian="bold"/>
    </style:style>
    <style:style style:name="T362_2" style:family="text">
      <style:text-properties fo:font-size="11pt" style:font-size-asian="11pt" style:font-size-complex="11pt" fo:font-weight="bold" style:font-weight-asian="bold"/>
    </style:style>
    <style:style style:name="T362_3" style:family="text">
      <style:text-properties fo:font-size="11pt" style:font-size-asian="11pt" style:font-size-complex="11pt" fo:font-weight="bold" style:font-weight-asian="bold"/>
    </style:style>
    <style:style style:name="T362_4" style:family="text">
      <style:text-properties fo:font-size="11pt" style:font-size-asian="11pt" style:font-size-complex="11pt" fo:font-weight="bold" style:font-weight-asian="bold"/>
    </style:style>
    <style:style style:name="T362_5" style:family="text">
      <style:text-properties fo:font-size="11pt" style:font-size-asian="11pt" style:font-size-complex="11pt" fo:font-weight="bold" style:font-weight-asian="bold"/>
    </style:style>
    <style:style style:name="T362_6" style:family="text">
      <style:text-properties fo:font-size="11pt" style:font-size-asian="11pt" style:font-size-complex="11pt" fo:font-weight="bold" style:font-weight-asian="bold"/>
    </style:style>
    <style:style style:name="T362_7" style:family="text">
      <style:text-properties fo:font-size="11pt" style:font-size-asian="11pt" style:font-size-complex="11pt" style:font-weight-complex="bold"/>
    </style:style>
    <style:style style:name="T362_8" style:family="text">
      <style:text-properties fo:font-size="11pt" style:font-size-asian="11pt" style:font-size-complex="11pt" fo:font-weight="bold" style:font-weight-asian="bold"/>
    </style:style>
    <style:style style:name="T362_9" style:family="text">
      <style:text-properties fo:font-size="11pt" style:font-size-asian="11pt" style:font-size-complex="11pt"/>
    </style:style>
    <style:style style:name="T362_10" style:family="text">
      <style:text-properties fo:font-size="11pt" style:font-size-asian="11pt" style:font-size-complex="11pt"/>
    </style:style>
    <style:style style:name="T362_11" style:family="text">
      <style:text-properties fo:font-size="11pt" style:font-size-asian="11pt" style:font-size-complex="11pt"/>
    </style:style>
    <style:style style:name="P363" style:family="paragraph" style:parent-style-name="Normal">
      <style:paragraph-properties fo:text-align="justify" fo:margin-bottom="0.212cm"/>
    </style:style>
    <style:style style:name="T363_1" style:family="text">
      <style:text-properties fo:font-size="11pt" style:font-size-asian="11pt" style:font-size-complex="11pt"/>
    </style:style>
    <style:style style:name="T363_2" style:family="text">
      <style:text-properties fo:font-size="11pt" style:font-size-asian="11pt" style:font-size-complex="11pt"/>
    </style:style>
    <style:style style:name="T363_3" style:family="text">
      <style:text-properties fo:font-size="11pt" style:font-size-asian="11pt" style:font-size-complex="11pt"/>
    </style:style>
    <style:style style:name="P364" style:family="paragraph" style:parent-style-name="Normal">
      <style:paragraph-properties fo:text-align="justify" fo:margin-bottom="0.212cm"/>
    </style:style>
    <style:style style:name="T364_1" style:family="text">
      <style:text-properties fo:font-size="11pt" style:font-size-asian="11pt" style:font-size-complex="11pt"/>
    </style:style>
    <style:style style:name="P365" style:family="paragraph" style:parent-style-name="Normal">
      <style:paragraph-properties fo:text-align="justify" fo:margin-bottom="0.212cm"/>
    </style:style>
    <style:style style:name="T365_1" style:family="text">
      <style:text-properties fo:font-size="11pt" style:font-size-asian="11pt" style:font-size-complex="11pt" fo:font-weight="bold" style:font-weight-asian="bold"/>
    </style:style>
    <style:style style:name="T365_2" style:family="text">
      <style:text-properties fo:font-size="11pt" style:font-size-asian="11pt" style:font-size-complex="11pt" fo:font-weight="bold" style:font-weight-asian="bold"/>
    </style:style>
    <style:style style:name="T365_3" style:family="text">
      <style:text-properties fo:font-size="11pt" style:font-size-asian="11pt" style:font-size-complex="11pt" fo:font-weight="bold" style:font-weight-asian="bold"/>
    </style:style>
    <style:style style:name="T365_4" style:family="text">
      <style:text-properties fo:font-size="11pt" style:font-size-asian="11pt" style:font-size-complex="11pt" fo:font-weight="bold" style:font-weight-asian="bold"/>
    </style:style>
    <style:style style:name="T365_5" style:family="text">
      <style:text-properties fo:font-size="11pt" style:font-size-asian="11pt" style:font-size-complex="11pt" fo:font-weight="bold" style:font-weight-asian="bold"/>
    </style:style>
    <style:style style:name="T365_6" style:family="text">
      <style:text-properties fo:font-size="11pt" style:font-size-asian="11pt" style:font-size-complex="11pt" fo:font-weight="bold" style:font-weight-asian="bold"/>
    </style:style>
    <style:style style:name="T365_7" style:family="text">
      <style:text-properties fo:font-size="11pt" style:font-size-asian="11pt" style:font-size-complex="11pt" fo:font-weight="bold" style:font-weight-asian="bold"/>
    </style:style>
    <style:style style:name="T365_8" style:family="text">
      <style:text-properties fo:font-size="11pt" style:font-size-asian="11pt" style:font-size-complex="11pt" fo:font-weight="bold" style:font-weight-asian="bold"/>
    </style:style>
    <style:style style:name="T365_9" style:family="text">
      <style:text-properties fo:font-size="11pt" style:font-size-asian="11pt" style:font-name-complex="Arial" style:font-size-complex="11pt"/>
    </style:style>
    <style:style style:name="P366" style:family="paragraph" style:parent-style-name="Normal"/>
    <style:style style:name="T366_1" style:family="text">
      <style:text-properties fo:font-size="11pt" style:font-size-asian="11pt" style:font-name-complex="Arial" style:font-size-complex="11pt"/>
    </style:style>
    <style:style style:name="T366_2" style:family="text">
      <style:text-properties fo:font-size="11pt" style:font-size-asian="11pt" style:font-name-complex="Arial" style:font-size-complex="11pt"/>
    </style:style>
    <style:style style:name="T366_3" style:family="text">
      <style:text-properties fo:font-size="11pt" style:font-size-asian="11pt" style:font-name-complex="Arial" style:font-size-complex="11pt"/>
    </style:style>
    <style:style style:name="T366_4" style:family="text">
      <style:text-properties fo:font-size="11pt" style:font-size-asian="11pt" style:font-name-complex="Arial" style:font-size-complex="11pt"/>
    </style:style>
    <style:style style:name="T366_5" style:family="text">
      <style:text-properties fo:font-size="11pt" style:font-size-asian="11pt" style:font-name-complex="Arial" style:font-size-complex="11pt"/>
    </style:style>
    <style:style style:name="T366_6" style:family="text">
      <style:text-properties fo:font-size="11pt" style:font-size-asian="11pt" style:font-name-complex="Arial" style:font-size-complex="11pt"/>
    </style:style>
    <style:style style:name="P367" style:family="paragraph" style:parent-style-name="Normal">
      <style:text-properties fo:font-size="11pt" style:font-size-asian="11pt" style:font-name-complex="Arial" style:font-size-complex="11pt"/>
    </style:style>
    <style:style style:name="P368" style:family="paragraph" style:parent-style-name="Normal">
      <style:paragraph-properties fo:text-align="justify" fo:margin-bottom="0.212cm"/>
    </style:style>
    <style:style style:name="T36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68_2" style:family="text">
      <style:text-properties fo:font-size="11pt" style:font-size-asian="11pt" style:font-name-complex="Arial" style:font-size-complex="10pt"/>
    </style:style>
    <style:style style:name="T368_3" style:family="text">
      <style:text-properties fo:font-size="11pt" style:font-size-asian="11pt" style:font-name-complex="Arial" style:font-size-complex="10pt"/>
    </style:style>
    <style:style style:name="T368_4" style:family="text">
      <style:text-properties fo:font-size="11pt" style:font-size-asian="11pt" style:font-name-complex="Arial" style:font-size-complex="10pt"/>
    </style:style>
    <style:style style:name="P369" style:family="paragraph" style:parent-style-name="Normal"/>
    <style:style style:name="T369_1" style:family="text">
      <style:text-properties style:font-style-complex="italic" fo:font-size="11pt" style:font-size-asian="11pt" style:font-size-complex="11pt"/>
    </style:style>
    <style:style style:name="T369_2" style:family="text">
      <style:text-properties style:font-style-complex="italic" fo:font-size="11pt" style:font-size-asian="11pt" style:font-size-complex="11pt"/>
    </style:style>
    <style:style style:name="T369_3" style:family="text">
      <style:text-properties style:font-style-complex="italic" fo:font-size="11pt" style:font-size-asian="11pt" style:font-size-complex="11pt"/>
    </style:style>
    <style:style style:name="P370" style:family="paragraph" style:parent-style-name="List_20_Paragraph">
      <style:paragraph-properties fo:text-align="justify" fo:margin-bottom="0.212cm"/>
      <style:text-properties fo:font-size="11pt" style:font-size-asian="11pt" style:font-size-complex="11pt"/>
    </style:style>
    <style:style style:name="T370_1" style:family="text">
      <style:text-properties fo:font-size="11pt" style:font-size-asian="11pt" style:font-size-complex="11pt" fo:font-weight="bold" style:font-weight-asian="bold"/>
    </style:style>
    <style:style style:name="T370_2" style:family="text">
      <style:text-properties fo:font-size="11pt" style:font-size-asian="11pt" style:font-size-complex="11pt"/>
    </style:style>
    <style:style style:name="T370_3" style:family="text">
      <style:text-properties fo:font-size="11pt" style:font-size-asian="11pt" style:font-size-complex="11pt"/>
    </style:style>
    <style:style style:name="T370_4" style:family="text">
      <style:text-properties fo:font-size="11pt" style:font-size-asian="11pt" style:font-size-complex="11pt"/>
    </style:style>
    <style:style style:name="T370_5" style:family="text">
      <style:text-properties fo:font-size="11pt" style:font-size-asian="11pt" style:font-size-complex="11pt"/>
    </style:style>
    <style:style style:name="P371" style:family="paragraph" style:parent-style-name="List_20_Paragraph">
      <style:paragraph-properties fo:text-align="justify" fo:margin-bottom="0.212cm"/>
      <style:text-properties fo:font-size="11pt" style:font-size-asian="11pt" style:font-size-complex="11pt"/>
    </style:style>
    <style:style style:name="T371_1" style:family="text">
      <style:text-properties fo:font-size="11pt" style:font-size-asian="11pt" style:font-size-complex="11pt" fo:font-weight="bold" style:font-weight-asian="bold"/>
    </style:style>
    <style:style style:name="T371_2" style:family="text">
      <style:text-properties fo:font-size="11pt" style:font-size-asian="11pt" style:font-size-complex="11pt"/>
    </style:style>
    <style:style style:name="T371_3" style:family="text">
      <style:text-properties fo:font-size="11pt" style:font-size-asian="11pt" style:font-size-complex="11pt"/>
    </style:style>
    <style:style style:name="T371_4" style:family="text">
      <style:text-properties fo:font-size="11pt" style:font-size-asian="11pt" style:font-size-complex="11pt"/>
    </style:style>
    <style:style style:name="T371_5" style:family="text">
      <style:text-properties fo:font-size="11pt" style:font-size-asian="11pt" style:font-size-complex="11pt"/>
    </style:style>
    <style:style style:name="T371_6" style:family="text">
      <style:text-properties fo:font-size="11pt" style:font-size-asian="11pt" style:font-size-complex="11pt"/>
    </style:style>
    <style:style style:name="P372" style:family="paragraph" style:parent-style-name="List_20_Paragraph">
      <style:paragraph-properties fo:text-align="justify" fo:margin-bottom="0.212cm"/>
      <style:text-properties fo:font-size="11pt" style:font-size-asian="11pt" style:font-size-complex="11pt"/>
    </style:style>
    <style:style style:name="T372_1" style:family="text">
      <style:text-properties fo:font-size="11pt" style:font-size-asian="11pt" style:font-size-complex="11pt" fo:font-weight="bold" style:font-weight-asian="bold"/>
    </style:style>
    <style:style style:name="T372_2" style:family="text">
      <style:text-properties fo:font-size="11pt" style:font-size-asian="11pt" style:font-size-complex="11pt" fo:font-weight="bold" style:font-weight-asian="bold"/>
    </style:style>
    <style:style style:name="T372_3" style:family="text">
      <style:text-properties fo:font-size="11pt" style:font-size-asian="11pt" style:font-size-complex="11pt"/>
    </style:style>
    <style:style style:name="T372_4" style:family="text">
      <style:text-properties fo:font-size="11pt" style:font-size-asian="11pt" style:font-size-complex="11pt"/>
    </style:style>
    <style:style style:name="T372_5" style:family="text">
      <style:text-properties fo:font-size="11pt" style:font-size-asian="11pt" style:font-size-complex="11pt"/>
    </style:style>
    <style:style style:name="T372_6" style:family="text">
      <style:text-properties fo:font-size="11pt" style:font-size-asian="11pt" style:font-size-complex="11pt"/>
    </style:style>
    <style:style style:name="T372_7" style:family="text">
      <style:text-properties fo:font-size="11pt" style:font-size-asian="11pt" style:font-size-complex="11pt"/>
    </style:style>
    <style:style style:name="T372_8" style:family="text">
      <style:text-properties fo:font-size="11pt" style:font-size-asian="11pt" style:font-size-complex="11pt"/>
    </style:style>
    <style:style style:name="P373" style:family="paragraph" style:parent-style-name="List_20_Paragraph">
      <style:paragraph-properties fo:text-align="justify" fo:margin-bottom="0.212cm"/>
      <style:text-properties fo:font-size="11pt" style:font-size-asian="11pt" style:font-size-complex="11pt"/>
    </style:style>
    <style:style style:name="T373_1" style:family="text">
      <style:text-properties fo:font-size="11pt" style:font-size-asian="11pt" style:font-size-complex="11pt" fo:font-weight="bold" style:font-weight-asian="bold"/>
    </style:style>
    <style:style style:name="T373_2" style:family="text">
      <style:text-properties fo:font-size="11pt" style:font-size-asian="11pt" style:font-size-complex="11pt" fo:font-weight="bold" style:font-weight-asian="bold"/>
    </style:style>
    <style:style style:name="T373_3" style:family="text">
      <style:text-properties fo:font-size="11pt" style:font-size-asian="11pt" style:font-size-complex="11pt" fo:font-weight="bold" style:font-weight-asian="bold"/>
    </style:style>
    <style:style style:name="T373_4" style:family="text">
      <style:text-properties fo:font-size="11pt" style:font-size-asian="11pt" style:font-size-complex="11pt"/>
    </style:style>
    <style:style style:name="T373_5" style:family="text">
      <style:text-properties fo:font-size="11pt" style:font-size-asian="11pt" style:font-size-complex="11pt"/>
    </style:style>
    <style:style style:name="T373_6" style:family="text">
      <style:text-properties fo:font-size="11pt" style:font-size-asian="11pt" style:font-size-complex="11pt"/>
    </style:style>
    <style:style style:name="P374" style:family="paragraph" style:parent-style-name="List_20_Paragraph">
      <style:paragraph-properties fo:text-align="justify" fo:margin-bottom="0.212cm"/>
      <style:text-properties fo:font-size="11pt" style:font-size-asian="11pt" style:font-size-complex="11pt"/>
    </style:style>
    <style:style style:name="T374_1" style:family="text">
      <style:text-properties fo:font-size="11pt" style:font-size-asian="11pt" style:font-size-complex="11pt" fo:font-weight="bold" style:font-weight-asian="bold"/>
    </style:style>
    <style:style style:name="T374_2" style:family="text">
      <style:text-properties fo:font-size="11pt" style:font-size-asian="11pt" style:font-size-complex="11pt"/>
    </style:style>
    <style:style style:name="T374_3" style:family="text">
      <style:text-properties fo:font-size="11pt" style:font-size-asian="11pt" style:font-size-complex="11pt"/>
    </style:style>
    <style:style style:name="T374_4" style:family="text">
      <style:text-properties fo:font-size="11pt" style:font-size-asian="11pt" style:font-size-complex="11pt"/>
    </style:style>
    <style:style style:name="T374_5" style:family="text">
      <style:text-properties fo:font-size="11pt" style:font-size-asian="11pt" style:font-size-complex="11pt"/>
    </style:style>
    <style:style style:name="T374_6" style:family="text">
      <style:text-properties fo:font-size="11pt" style:font-size-asian="11pt" style:font-size-complex="11pt"/>
    </style:style>
    <style:style style:name="T374_7" style:family="text">
      <style:text-properties fo:font-size="11pt" style:font-size-asian="11pt" style:font-size-complex="11pt"/>
    </style:style>
    <style:style style:name="T374_8" style:family="text">
      <style:text-properties fo:font-size="11pt" style:font-size-asian="11pt" style:font-size-complex="11pt"/>
    </style:style>
    <style:style style:name="T374_9" style:family="text">
      <style:text-properties fo:font-size="11pt" style:font-size-asian="11pt" style:font-size-complex="11pt"/>
    </style:style>
    <style:style style:name="T374_10" style:family="text">
      <style:text-properties fo:font-size="11pt" style:font-size-asian="11pt" style:font-size-complex="11pt"/>
    </style:style>
    <style:style style:name="T374_11" style:family="text">
      <style:text-properties fo:font-size="11pt" style:font-size-asian="11pt" style:font-size-complex="11pt"/>
    </style:style>
    <style:style style:name="T374_12" style:family="text">
      <style:text-properties fo:font-size="11pt" style:font-size-asian="11pt" style:font-size-complex="11pt"/>
    </style:style>
    <style:style style:name="T374_13" style:family="text">
      <style:text-properties fo:font-size="11pt" style:font-size-asian="11pt" style:font-size-complex="11pt"/>
    </style:style>
    <style:style style:name="P375" style:family="paragraph" style:parent-style-name="List_20_Paragraph">
      <style:paragraph-properties fo:text-align="justify" fo:margin-bottom="0.212cm"/>
      <style:text-properties fo:font-size="11pt" style:font-size-asian="11pt" style:font-size-complex="11pt"/>
    </style:style>
    <style:style style:name="T375_1" style:family="text">
      <style:text-properties fo:font-size="11pt" style:font-size-asian="11pt" style:font-size-complex="11pt" fo:font-weight="bold" style:font-weight-asian="bold"/>
    </style:style>
    <style:style style:name="T375_2" style:family="text">
      <style:text-properties fo:font-size="11pt" style:font-size-asian="11pt" style:font-size-complex="11pt"/>
    </style:style>
    <style:style style:name="T375_3" style:family="text">
      <style:text-properties fo:font-size="11pt" style:font-size-asian="11pt" style:font-size-complex="11pt"/>
    </style:style>
    <style:style style:name="T375_4" style:family="text">
      <style:text-properties fo:font-size="11pt" style:font-size-asian="11pt" style:font-size-complex="11pt"/>
    </style:style>
    <style:style style:name="T375_5" style:family="text">
      <style:text-properties fo:font-size="11pt" style:font-size-asian="11pt" style:font-size-complex="11pt"/>
    </style:style>
    <style:style style:name="T375_6" style:family="text">
      <style:text-properties fo:font-size="11pt" style:font-size-asian="11pt" style:font-size-complex="11pt"/>
    </style:style>
    <style:style style:name="T375_7" style:family="text">
      <style:text-properties fo:font-size="11pt" style:font-size-asian="11pt" style:font-size-complex="11pt"/>
    </style:style>
    <style:style style:name="T375_8" style:family="text">
      <style:text-properties fo:font-size="11pt" style:font-size-asian="11pt" style:font-size-complex="11pt"/>
    </style:style>
    <style:style style:name="T375_9" style:family="text">
      <style:text-properties fo:font-size="11pt" style:font-size-asian="11pt" style:font-size-complex="11pt"/>
    </style:style>
    <style:style style:name="P376" style:family="paragraph" style:parent-style-name="Normal">
      <style:text-properties fo:font-size="11pt" style:font-size-asian="11pt" style:font-name-complex="Arial" style:font-size-complex="11pt" fo:language="en" fo:country="US"/>
    </style:style>
    <style:style style:name="P377" style:family="paragraph" style:parent-style-name="Normal">
      <style:text-properties fo:font-size="11pt" style:font-size-asian="11pt" style:font-name-complex="Arial" style:font-size-complex="11pt" fo:language="en" fo:country="US"/>
    </style:style>
    <style:style style:name="P378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378_1" style:family="text">
      <style:text-properties fo:font-style="normal" style:font-style-asian="normal"/>
    </style:style>
    <style:style style:name="T378_2" style:family="text">
      <style:text-properties fo:font-style="normal" style:font-style-asian="normal"/>
    </style:style>
    <style:style style:name="T378_3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T378_4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P379" style:family="paragraph" style:parent-style-name="Normal">
      <style:text-properties fo:font-size="11pt" style:font-size-asian="11pt" style:font-size-complex="11pt"/>
    </style:style>
    <style:style style:name="Table14" style:family="table">
      <style:table-properties table:align="left" style:width="16.503cm" fo:margin-left="-0.259cm"/>
    </style:style>
    <style:style style:name="Column56" style:family="table-column">
      <style:table-column-properties style:column-width="3.013cm"/>
    </style:style>
    <style:style style:name="Column57" style:family="table-column">
      <style:table-column-properties style:column-width="1.087cm"/>
    </style:style>
    <style:style style:name="Column58" style:family="table-column">
      <style:table-column-properties style:column-width="1.653cm"/>
    </style:style>
    <style:style style:name="Column59" style:family="table-column">
      <style:table-column-properties style:column-width="5.791cm"/>
    </style:style>
    <style:style style:name="Column60" style:family="table-column">
      <style:table-column-properties style:column-width="4.96cm"/>
    </style:style>
    <style:style style:name="Row49" style:family="table-row">
      <style:table-row-properties style:min-row-height="0.863cm"/>
    </style:style>
    <style:style style:name="Cell17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Normal">
      <style:paragraph-properties fo:line-height="100%" fo:margin-bottom="0cm"/>
    </style:style>
    <style:style style:name="T38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7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Normal">
      <style:paragraph-properties fo:line-height="100%" fo:margin-bottom="0cm"/>
    </style:style>
    <style:style style:name="T381_1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50" style:family="table-row">
      <style:table-row-properties style:min-row-height="0.612cm"/>
    </style:style>
    <style:style style:name="Cell17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Normal">
      <style:paragraph-properties fo:line-height="100%" fo:margin-bottom="0cm"/>
    </style:style>
    <style:style style:name="T38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paragraph-properties fo:line-height="100%" fo:margin-bottom="0cm"/>
    </style:style>
    <style:style style:name="T38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7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>
      <style:paragraph-properties fo:line-height="100%" fo:margin-bottom="0cm"/>
    </style:style>
    <style:style style:name="T38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>
      <style:paragraph-properties fo:line-height="100%" fo:margin-bottom="0cm"/>
    </style:style>
    <style:style style:name="T38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51" style:family="table-row">
      <style:table-row-properties style:min-row-height="0.609cm"/>
    </style:style>
    <style:style style:name="Cell17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Normal">
      <style:paragraph-properties fo:line-height="100%" fo:margin-bottom="0cm"/>
    </style:style>
    <style:style style:name="T38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Normal">
      <style:paragraph-properties fo:line-height="100%" fo:margin-bottom="0cm"/>
    </style:style>
    <style:style style:name="T38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7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>
      <style:paragraph-properties fo:line-height="100%" fo:margin-bottom="0cm"/>
    </style:style>
    <style:style style:name="T38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Normal">
      <style:paragraph-properties fo:line-height="100%" fo:margin-bottom="0cm"/>
    </style:style>
    <style:style style:name="T38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90" style:family="paragraph" style:parent-style-name="Normal">
      <style:text-properties fo:font-weight="bold" style:font-weight-asian="bold"/>
    </style:style>
    <style:style style:name="Table15" style:family="table">
      <style:table-properties table:align="left" style:width="16.252cm" fo:margin-left="0cm"/>
    </style:style>
    <style:style style:name="Column61" style:family="table-column">
      <style:table-column-properties style:column-width="0.873cm"/>
    </style:style>
    <style:style style:name="Column62" style:family="table-column">
      <style:table-column-properties style:column-width="4.695cm"/>
    </style:style>
    <style:style style:name="Column63" style:family="table-column">
      <style:table-column-properties style:column-width="2.009cm"/>
    </style:style>
    <style:style style:name="Column64" style:family="table-column">
      <style:table-column-properties style:column-width="8.675cm"/>
    </style:style>
    <style:style style:name="Row52" style:family="table-row">
      <style:table-row-properties style:min-row-height="0.485cm"/>
    </style:style>
    <style:style style:name="Cell18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Normal">
      <style:paragraph-properties fo:line-height="100%" fo:margin-bottom="0cm"/>
    </style:style>
    <style:style style:name="T39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8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Normal">
      <style:paragraph-properties fo:line-height="100%" fo:margin-bottom="0cm"/>
    </style:style>
    <style:style style:name="T39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8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Normal">
      <style:paragraph-properties fo:line-height="100%" fo:margin-bottom="0cm"/>
    </style:style>
    <style:style style:name="T39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8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4" style:family="paragraph" style:parent-style-name="Normal">
      <style:paragraph-properties fo:line-height="100%" fo:margin-bottom="0cm"/>
    </style:style>
    <style:style style:name="T39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53" style:family="table-row">
      <style:table-row-properties style:min-row-height="3.26cm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5" style:family="paragraph" style:parent-style-name="Normal">
      <style:paragraph-properties fo:line-height="100%" fo:margin-bottom="0cm"/>
    </style:style>
    <style:style style:name="T39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Normal">
      <style:paragraph-properties fo:line-height="100%" fo:margin-bottom="0cm"/>
    </style:style>
    <style:style style:name="T39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Normal">
      <style:paragraph-properties fo:line-height="100%" fo:margin-bottom="0cm"/>
    </style:style>
    <style:style style:name="T39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Normal">
      <style:paragraph-properties fo:line-height="100%" fo:margin-bottom="0cm"/>
    </style:style>
    <style:style style:name="T39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9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9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98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P399" style:family="paragraph" style:parent-style-name="Normal">
      <style:paragraph-properties fo:line-height="100%" fo:margin-bottom="0cm"/>
    </style:style>
    <style:style style:name="T39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9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54" style:family="table-row">
      <style:table-row-properties style:min-row-height="3.688cm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Normal">
      <style:paragraph-properties fo:line-height="100%" fo:margin-bottom="0cm"/>
    </style:style>
    <style:style style:name="T40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Normal">
      <style:paragraph-properties fo:line-height="100%" fo:margin-bottom="0cm"/>
    </style:style>
    <style:style style:name="T40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2" style:family="paragraph" style:parent-style-name="Normal">
      <style:paragraph-properties fo:line-height="100%" fo:margin-bottom="0cm"/>
    </style:style>
    <style:style style:name="T40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Normal">
      <style:paragraph-properties fo:line-height="100%" fo:margin-bottom="0cm"/>
    </style:style>
    <style:style style:name="T40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0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P404" style:family="paragraph" style:parent-style-name="Normal">
      <style:paragraph-properties fo:line-height="100%" fo:margin-bottom="0cm"/>
    </style:style>
    <style:style style:name="T40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0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0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04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04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04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04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04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04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04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04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04_1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04_1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04_1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04_1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04_1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04_1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55" style:family="table-row">
      <style:table-row-properties style:min-row-height="2.859cm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5" style:family="paragraph" style:parent-style-name="Normal">
      <style:paragraph-properties fo:line-height="100%" fo:margin-bottom="0cm"/>
    </style:style>
    <style:style style:name="T40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6" style:family="paragraph" style:parent-style-name="Normal">
      <style:paragraph-properties fo:line-height="100%" fo:margin-bottom="0cm"/>
    </style:style>
    <style:style style:name="T40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7" style:family="paragraph" style:parent-style-name="Normal">
      <style:paragraph-properties fo:line-height="100%" fo:margin-bottom="0cm"/>
    </style:style>
    <style:style style:name="T40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0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8" style:family="paragraph" style:parent-style-name="Normal">
      <style:paragraph-properties fo:line-height="100%" fo:margin-bottom="0cm"/>
    </style:style>
    <style:style style:name="T40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0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0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08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08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08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08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P409" style:family="paragraph" style:parent-style-name="Normal">
      <style:paragraph-properties fo:line-height="100%" fo:margin-bottom="0cm"/>
    </style:style>
    <style:style style:name="T40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0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0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09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09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10" style:family="paragraph" style:parent-style-name="Normal">
      <style:paragraph-properties fo:text-align="justify"/>
    </style:style>
    <style:style style:name="T41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11" style:family="paragraph" style:parent-style-name="Normal">
      <style:paragraph-properties fo:text-align="justify" fo:margin-bottom="0.212cm"/>
    </style:style>
    <style:style style:name="T411_1" style:family="text">
      <style:text-properties style:font-style-complex="italic" fo:font-size="11pt" style:font-size-asian="11pt" style:font-size-complex="11pt"/>
    </style:style>
    <style:style style:name="P412" style:family="paragraph" style:parent-style-name="Normal">
      <style:paragraph-properties fo:text-align="justify" fo:margin-bottom="0.212cm"/>
    </style:style>
    <style:style style:name="T412_1" style:family="text">
      <style:text-properties fo:font-size="11pt" style:font-size-asian="11pt" style:font-size-complex="11pt"/>
    </style:style>
    <style:style style:name="T412_2" style:family="text">
      <style:text-properties fo:font-size="11pt" style:font-size-asian="11pt" style:font-size-complex="11pt" fo:font-weight="bold" style:font-weight-asian="bold" style:font-weight-complex="bold"/>
    </style:style>
    <style:style style:name="T412_3" style:family="text">
      <style:text-properties fo:font-size="11pt" style:font-size-asian="11pt" style:font-size-complex="11pt"/>
    </style:style>
    <style:style style:name="T412_4" style:family="text">
      <style:text-properties fo:font-size="11pt" style:font-size-asian="11pt" style:font-size-complex="11pt"/>
    </style:style>
    <style:style style:name="T412_5" style:family="text">
      <style:text-properties fo:font-size="11pt" style:font-size-asian="11pt" style:font-size-complex="11pt"/>
    </style:style>
    <style:style style:name="T412_6" style:family="text">
      <style:text-properties fo:font-size="11pt" style:font-size-asian="11pt" style:font-size-complex="11pt"/>
    </style:style>
    <style:style style:name="T412_7" style:family="text">
      <style:text-properties fo:font-size="11pt" style:font-size-asian="11pt" style:font-size-complex="11pt"/>
    </style:style>
    <style:style style:name="T412_8" style:family="text">
      <style:text-properties fo:font-size="11pt" style:font-size-asian="11pt" style:font-size-complex="11pt"/>
    </style:style>
    <style:style style:name="P413" style:family="paragraph" style:parent-style-name="Normal">
      <style:paragraph-properties fo:text-align="justify" fo:margin-bottom="0.212cm"/>
    </style:style>
    <style:style style:name="T413_1" style:family="text">
      <style:text-properties fo:font-size="11pt" style:font-size-asian="11pt" style:font-size-complex="11pt" fo:font-weight="bold" style:font-weight-asian="bold" style:font-weight-complex="bold"/>
    </style:style>
    <style:style style:name="T413_2" style:family="text">
      <style:text-properties fo:font-size="11pt" style:font-size-asian="11pt" style:font-size-complex="11pt" fo:font-weight="bold" style:font-weight-asian="bold" style:font-weight-complex="bold"/>
    </style:style>
    <style:style style:name="T413_3" style:family="text">
      <style:text-properties fo:font-size="11pt" style:font-size-asian="11pt" style:font-size-complex="11pt" fo:font-weight="bold" style:font-weight-asian="bold" style:font-weight-complex="bold"/>
    </style:style>
    <style:style style:name="T413_4" style:family="text">
      <style:text-properties fo:font-size="11pt" style:font-size-asian="11pt" style:font-size-complex="11pt" fo:font-weight="bold" style:font-weight-asian="bold" style:font-weight-complex="bold"/>
    </style:style>
    <style:style style:name="T413_5" style:family="text">
      <style:text-properties fo:font-size="11pt" style:font-size-asian="11pt" style:font-size-complex="11pt" fo:font-weight="bold" style:font-weight-asian="bold" style:font-weight-complex="bold"/>
    </style:style>
    <style:style style:name="T413_6" style:family="text">
      <style:text-properties fo:font-size="11pt" style:font-size-asian="11pt" style:font-size-complex="11pt" fo:font-weight="bold" style:font-weight-asian="bold" style:font-weight-complex="bold"/>
    </style:style>
    <style:style style:name="T413_7" style:family="text">
      <style:text-properties fo:font-size="11pt" style:font-size-asian="11pt" style:font-size-complex="11pt" fo:font-weight="bold" style:font-weight-asian="bold" style:font-weight-complex="bold"/>
    </style:style>
    <style:style style:name="T413_8" style:family="text">
      <style:text-properties fo:font-size="11pt" style:font-size-asian="11pt" style:font-size-complex="11pt" fo:font-weight="bold" style:font-weight-asian="bold" style:font-weight-complex="bold"/>
    </style:style>
    <style:style style:name="T413_9" style:family="text">
      <style:text-properties fo:font-size="11pt" style:font-size-asian="11pt" style:font-size-complex="11pt" fo:font-weight="bold" style:font-weight-asian="bold" style:font-weight-complex="bold"/>
    </style:style>
    <style:style style:name="T413_10" style:family="text">
      <style:text-properties fo:font-size="11pt" style:font-size-asian="11pt" style:font-size-complex="11pt"/>
    </style:style>
    <style:style style:name="T413_11" style:family="text">
      <style:text-properties fo:font-size="11pt" style:font-size-asian="11pt" style:font-size-complex="11pt"/>
    </style:style>
    <style:style style:name="P414" style:family="paragraph" style:parent-style-name="Normal">
      <style:paragraph-properties fo:text-align="justify" fo:margin-bottom="0.212cm"/>
    </style:style>
    <style:style style:name="T414_1" style:family="text">
      <style:text-properties fo:font-size="11pt" style:font-size-asian="11pt" style:font-size-complex="11pt"/>
    </style:style>
    <style:style style:name="P415" style:family="paragraph" style:parent-style-name="Normal">
      <style:paragraph-properties fo:text-align="justify" fo:margin-bottom="0.212cm"/>
    </style:style>
    <style:style style:name="T415_1" style:family="text">
      <style:text-properties fo:font-size="11pt" style:font-size-asian="11pt" style:font-size-complex="11pt"/>
    </style:style>
    <style:style style:name="T415_2" style:family="text">
      <style:text-properties style:font-name="Segoe UI" fo:font-size="10.5pt" style:font-size-asian="10.5pt" style:font-name-complex="Segoe UI" style:font-size-complex="10.5pt" fo:language-asian="en" fo:country-asian="GB"/>
    </style:style>
    <style:style style:name="T415_3" style:family="text">
      <style:text-properties fo:font-size="11pt" style:font-size-asian="11pt" style:font-size-complex="11pt"/>
    </style:style>
    <style:style style:name="T415_4" style:family="text">
      <style:text-properties fo:font-size="11pt" style:font-size-asian="11pt" style:font-size-complex="11pt"/>
    </style:style>
    <style:style style:name="T415_5" style:family="text">
      <style:text-properties fo:font-size="11pt" style:font-size-asian="11pt" style:font-size-complex="11pt"/>
    </style:style>
    <style:style style:name="T415_6" style:family="text">
      <style:text-properties fo:font-size="11pt" style:font-size-asian="11pt" style:font-size-complex="11pt"/>
    </style:style>
    <style:style style:name="T415_7" style:family="text">
      <style:text-properties fo:font-size="11pt" style:font-size-asian="11pt" style:font-size-complex="11pt"/>
    </style:style>
    <style:style style:name="T415_8" style:family="text">
      <style:text-properties fo:font-size="11pt" style:font-size-asian="11pt" style:font-size-complex="11pt"/>
    </style:style>
    <style:style style:name="T415_9" style:family="text">
      <style:text-properties fo:font-size="11pt" style:font-size-asian="11pt" style:font-size-complex="11pt"/>
    </style:style>
    <style:style style:name="T415_10" style:family="text">
      <style:text-properties fo:font-size="11pt" style:font-size-asian="11pt" style:font-size-complex="11pt"/>
    </style:style>
    <style:style style:name="P416" style:family="paragraph" style:parent-style-name="Normal">
      <style:paragraph-properties fo:text-align="justify" fo:margin-bottom="0.212cm"/>
    </style:style>
    <style:style style:name="T416_1" style:family="text">
      <style:text-properties fo:font-size="11pt" style:font-size-asian="11pt" style:font-size-complex="11pt" fo:font-weight="bold" style:font-weight-asian="bold" style:font-weight-complex="bold"/>
    </style:style>
    <style:style style:name="T416_2" style:family="text">
      <style:text-properties fo:font-size="11pt" style:font-size-asian="11pt" style:font-size-complex="11pt" fo:font-weight="bold" style:font-weight-asian="bold" style:font-weight-complex="bold"/>
    </style:style>
    <style:style style:name="T416_3" style:family="text">
      <style:text-properties fo:font-size="11pt" style:font-size-asian="11pt" style:font-size-complex="11pt" fo:font-weight="bold" style:font-weight-asian="bold" style:font-weight-complex="bold"/>
    </style:style>
    <style:style style:name="T416_4" style:family="text">
      <style:text-properties fo:font-size="11pt" style:font-size-asian="11pt" style:font-size-complex="11pt" fo:font-weight="bold" style:font-weight-asian="bold" style:font-weight-complex="bold"/>
    </style:style>
    <style:style style:name="T416_5" style:family="text">
      <style:text-properties fo:font-size="11pt" style:font-size-asian="11pt" style:font-size-complex="11pt" fo:font-weight="bold" style:font-weight-asian="bold" style:font-weight-complex="bold"/>
    </style:style>
    <style:style style:name="T416_6" style:family="text">
      <style:text-properties fo:font-size="11pt" style:font-size-asian="11pt" style:font-size-complex="11pt" fo:font-weight="bold" style:font-weight-asian="bold" style:font-weight-complex="bold"/>
    </style:style>
    <style:style style:name="T416_7" style:family="text">
      <style:text-properties fo:font-size="11pt" style:font-size-asian="11pt" style:font-size-complex="11pt" fo:font-weight="bold" style:font-weight-asian="bold" style:font-weight-complex="bold"/>
    </style:style>
    <style:style style:name="T416_8" style:family="text">
      <style:text-properties fo:font-size="11pt" style:font-size-asian="11pt" style:font-size-complex="11pt" fo:font-weight="bold" style:font-weight-asian="bold" style:font-weight-complex="bold"/>
    </style:style>
    <style:style style:name="T416_9" style:family="text">
      <style:text-properties fo:font-size="11pt" style:font-size-asian="11pt" style:font-size-complex="11pt" fo:font-weight="bold" style:font-weight-asian="bold" style:font-weight-complex="bold"/>
    </style:style>
    <style:style style:name="T416_10" style:family="text">
      <style:text-properties fo:font-size="11pt" style:font-size-asian="11pt" style:font-size-complex="11pt" fo:font-weight="bold" style:font-weight-asian="bold" style:font-weight-complex="bold"/>
    </style:style>
    <style:style style:name="T416_11" style:family="text">
      <style:text-properties fo:font-size="11pt" style:font-size-asian="11pt" style:font-size-complex="11pt" fo:font-weight="bold" style:font-weight-asian="bold" style:font-weight-complex="bold"/>
    </style:style>
    <style:style style:name="T416_12" style:family="text">
      <style:text-properties fo:font-size="11pt" style:font-size-asian="11pt" style:font-size-complex="11pt" fo:font-weight="bold" style:font-weight-asian="bold" style:font-weight-complex="bold"/>
    </style:style>
    <style:style style:name="T416_13" style:family="text">
      <style:text-properties fo:font-size="11pt" style:font-size-asian="11pt" style:font-size-complex="11pt"/>
    </style:style>
    <style:style style:name="T416_14" style:family="text">
      <style:text-properties fo:font-size="11pt" style:font-size-asian="11pt" style:font-size-complex="11pt"/>
    </style:style>
    <style:style style:name="T416_15" style:family="text">
      <style:text-properties fo:font-size="11pt" style:font-size-asian="11pt" style:font-size-complex="11pt"/>
    </style:style>
    <style:style style:name="T416_16" style:family="text">
      <style:text-properties fo:font-size="11pt" style:font-size-asian="11pt" style:font-size-complex="11pt"/>
    </style:style>
    <style:style style:name="T416_17" style:family="text">
      <style:text-properties fo:font-size="11pt" style:font-size-asian="11pt" style:font-size-complex="11pt"/>
    </style:style>
    <style:style style:name="P417" style:family="paragraph" style:parent-style-name="Normal">
      <style:paragraph-properties fo:text-align="justify" fo:margin-bottom="0.212cm"/>
    </style:style>
    <style:style style:name="T417_1" style:family="text">
      <style:text-properties fo:font-size="11pt" style:font-size-asian="11pt" style:font-size-complex="11pt" fo:font-weight="bold" style:font-weight-asian="bold" style:font-weight-complex="bold"/>
    </style:style>
    <style:style style:name="T417_2" style:family="text">
      <style:text-properties fo:font-size="11pt" style:font-size-asian="11pt" style:font-size-complex="11pt" fo:font-weight="bold" style:font-weight-asian="bold" style:font-weight-complex="bold"/>
    </style:style>
    <style:style style:name="T417_3" style:family="text">
      <style:text-properties fo:font-size="11pt" style:font-size-asian="11pt" style:font-size-complex="11pt" fo:font-weight="bold" style:font-weight-asian="bold" style:font-weight-complex="bold"/>
    </style:style>
    <style:style style:name="T417_4" style:family="text">
      <style:text-properties fo:font-size="11pt" style:font-size-asian="11pt" style:font-size-complex="11pt" fo:font-weight="bold" style:font-weight-asian="bold" style:font-weight-complex="bold"/>
    </style:style>
    <style:style style:name="T417_5" style:family="text">
      <style:text-properties fo:font-size="11pt" style:font-size-asian="11pt" style:font-size-complex="11pt" fo:font-weight="bold" style:font-weight-asian="bold" style:font-weight-complex="bold"/>
    </style:style>
    <style:style style:name="T417_6" style:family="text">
      <style:text-properties fo:font-size="11pt" style:font-size-asian="11pt" style:font-size-complex="11pt"/>
    </style:style>
    <style:style style:name="T417_7" style:family="text">
      <style:text-properties fo:font-size="11pt" style:font-size-asian="11pt" style:font-size-complex="11pt" fo:font-weight="bold" style:font-weight-asian="bold" style:font-weight-complex="bold"/>
    </style:style>
    <style:style style:name="T417_8" style:family="text">
      <style:text-properties fo:font-size="11pt" style:font-size-asian="11pt" style:font-size-complex="11pt" fo:font-weight="bold" style:font-weight-asian="bold" style:font-weight-complex="bold"/>
    </style:style>
    <style:style style:name="T417_9" style:family="text">
      <style:text-properties fo:font-size="11pt" style:font-size-asian="11pt" style:font-size-complex="11pt" fo:font-weight="bold" style:font-weight-asian="bold" style:font-weight-complex="bold"/>
    </style:style>
    <style:style style:name="T417_10" style:family="text">
      <style:text-properties fo:font-size="11pt" style:font-size-asian="11pt" style:font-size-complex="11pt"/>
    </style:style>
    <style:style style:name="T417_11" style:family="text">
      <style:text-properties fo:font-size="11pt" style:font-name-asian="Aptos" style:font-size-asian="11pt" style:font-name-complex="Arial" style:font-size-complex="11pt"/>
    </style:style>
    <style:style style:name="T417_12" style:family="text">
      <style:text-properties fo:font-size="11pt" style:font-name-asian="Aptos" style:font-size-asian="11pt" style:font-name-complex="Arial" style:font-size-complex="11pt"/>
    </style:style>
    <style:style style:name="T417_13" style:family="text">
      <style:text-properties fo:font-size="11pt" style:font-name-asian="Aptos" style:font-size-asian="11pt" style:font-name-complex="Arial" style:font-size-complex="11pt"/>
    </style:style>
    <style:style style:name="T417_14" style:family="text">
      <style:text-properties fo:font-size="11pt" style:font-size-asian="11pt" style:font-size-complex="11pt"/>
    </style:style>
    <style:style style:name="T417_15" style:family="text">
      <style:text-properties fo:font-size="11pt" style:font-size-asian="11pt" style:font-size-complex="11pt"/>
    </style:style>
    <style:style style:name="T417_16" style:family="text">
      <style:text-properties fo:font-size="11pt" style:font-size-asian="11pt" style:font-size-complex="11pt"/>
    </style:style>
    <style:style style:name="T417_17" style:family="text">
      <style:text-properties fo:font-size="11pt" style:font-size-asian="11pt" style:font-size-complex="11pt"/>
    </style:style>
    <style:style style:name="T417_18" style:family="text">
      <style:text-properties fo:font-size="11pt" style:font-size-asian="11pt" style:font-size-complex="11pt"/>
    </style:style>
    <style:style style:name="T417_19" style:family="text">
      <style:text-properties fo:font-size="11pt" style:font-size-asian="11pt" style:font-size-complex="11pt"/>
    </style:style>
    <style:style style:name="T417_20" style:family="text">
      <style:text-properties fo:font-size="11pt" style:font-size-asian="11pt" style:font-size-complex="11pt"/>
    </style:style>
    <style:style style:name="T417_21" style:family="text">
      <style:text-properties fo:font-size="11pt" style:font-size-asian="11pt" style:font-size-complex="11pt"/>
    </style:style>
    <style:style style:name="T417_22" style:family="text">
      <style:text-properties fo:font-size="11pt" style:font-size-asian="11pt" style:font-size-complex="11pt"/>
    </style:style>
    <style:style style:name="T417_23" style:family="text">
      <style:text-properties fo:font-size="11pt" style:font-size-asian="11pt" style:font-size-complex="11pt"/>
    </style:style>
    <style:style style:name="T417_24" style:family="text">
      <style:text-properties fo:font-size="11pt" style:font-size-asian="11pt" style:font-size-complex="11pt"/>
    </style:style>
    <style:style style:name="T417_25" style:family="text">
      <style:text-properties fo:font-size="11pt" style:font-size-asian="11pt" style:font-size-complex="11pt"/>
    </style:style>
    <style:style style:name="P418" style:family="paragraph" style:parent-style-name="Normal">
      <style:paragraph-properties fo:text-align="justify"/>
    </style:style>
    <style:style style:name="T418_1" style:family="text">
      <style:text-properties fo:font-size="11pt" style:font-size-asian="11pt" style:font-size-complex="11pt" fo:font-weight="bold" style:font-weight-asian="bold"/>
    </style:style>
    <style:style style:name="T418_2" style:family="text">
      <style:text-properties fo:font-size="11pt" style:font-size-asian="11pt" style:font-size-complex="11pt" fo:font-weight="bold" style:font-weight-asian="bold"/>
    </style:style>
    <style:style style:name="T418_3" style:family="text">
      <style:text-properties fo:font-size="11pt" style:font-size-asian="11pt" style:font-size-complex="11pt" fo:font-weight="bold" style:font-weight-asian="bold"/>
    </style:style>
    <style:style style:name="T418_4" style:family="text">
      <style:text-properties fo:font-size="11pt" style:font-size-asian="11pt" style:font-size-complex="11pt" fo:font-weight="bold" style:font-weight-asian="bold"/>
    </style:style>
    <style:style style:name="T418_5" style:family="text">
      <style:text-properties fo:font-size="11pt" style:font-size-asian="11pt" style:font-size-complex="11pt" fo:font-weight="bold" style:font-weight-asian="bold"/>
    </style:style>
    <style:style style:name="T418_6" style:family="text">
      <style:text-properties fo:font-size="11pt" style:font-size-asian="11pt" style:font-size-complex="11pt" fo:font-weight="bold" style:font-weight-asian="bold"/>
    </style:style>
    <style:style style:name="T418_7" style:family="text">
      <style:text-properties fo:font-size="11pt" style:font-size-asian="11pt" style:font-size-complex="11pt" fo:font-weight="bold" style:font-weight-asian="bold"/>
    </style:style>
    <style:style style:name="T418_8" style:family="text">
      <style:text-properties fo:font-size="11pt" style:font-size-asian="11pt" style:font-size-complex="11pt" fo:font-weight="bold" style:font-weight-asian="bold"/>
    </style:style>
    <style:style style:name="P419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420" style:family="paragraph" style:parent-style-name="Normal">
      <style:paragraph-properties fo:text-align="justify"/>
    </style:style>
    <style:style style:name="T420_1" style:family="text">
      <style:text-properties fo:font-size="11pt" style:font-size-asian="11pt" style:font-name-complex="Arial" style:font-size-complex="11pt"/>
    </style:style>
    <style:style style:name="T420_2" style:family="text">
      <style:text-properties fo:font-size="11pt" style:font-size-asian="11pt" style:font-name-complex="Arial" style:font-size-complex="11pt"/>
    </style:style>
    <style:style style:name="T420_3" style:family="text">
      <style:text-properties fo:font-size="11pt" style:font-size-asian="11pt" style:font-name-complex="Arial" style:font-size-complex="11pt"/>
    </style:style>
    <style:style style:name="T420_4" style:family="text">
      <style:text-properties fo:font-size="11pt" style:font-size-asian="11pt" style:font-name-complex="Arial" style:font-size-complex="11pt"/>
    </style:style>
    <style:style style:name="T420_5" style:family="text">
      <style:text-properties fo:font-size="11pt" style:font-size-asian="11pt" style:font-name-complex="Arial" style:font-size-complex="11pt"/>
    </style:style>
    <style:style style:name="T420_6" style:family="text">
      <style:text-properties fo:font-size="11pt" style:font-size-asian="11pt" style:font-name-complex="Arial" style:font-size-complex="11pt"/>
    </style:style>
    <style:style style:name="P421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22" style:family="paragraph" style:parent-style-name="Normal">
      <style:paragraph-properties fo:text-align="justify"/>
    </style:style>
    <style:style style:name="T42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23" style:family="paragraph" style:parent-style-name="Normal">
      <style:paragraph-properties fo:text-align="justify"/>
      <style:text-properties fo:font-style="italic" style:font-style-asian="italic" style:font-style-complex="italic" fo:color="#ff0000" fo:font-size="10pt" style:font-size-asian="10pt" style:font-size-complex="11pt"/>
    </style:style>
    <style:style style:name="P424" style:family="paragraph" style:parent-style-name="Normal">
      <style:paragraph-properties fo:text-align="justify"/>
    </style:style>
    <style:style style:name="T424_1" style:family="text">
      <style:text-properties style:font-style-complex="italic" fo:font-size="11pt" style:font-size-asian="11pt" style:font-size-complex="11pt"/>
    </style:style>
    <style:style style:name="T424_2" style:family="text">
      <style:text-properties style:font-style-complex="italic" fo:font-size="11pt" style:font-size-asian="11pt" style:font-size-complex="11pt"/>
    </style:style>
    <style:style style:name="T424_3" style:family="text">
      <style:text-properties style:font-style-complex="italic" fo:font-size="11pt" style:font-size-asian="11pt" style:font-size-complex="11pt"/>
    </style:style>
    <style:style style:name="P425" style:family="paragraph" style:parent-style-name="List_20_Paragraph">
      <style:paragraph-properties fo:text-align="justify" fo:margin-bottom="0.212cm"/>
      <style:text-properties fo:font-size="11pt" style:font-size-asian="11pt" style:font-size-complex="11pt"/>
    </style:style>
    <style:style style:name="T425_1" style:family="text">
      <style:text-properties fo:font-size="11pt" style:font-size-asian="11pt" style:font-size-complex="11pt" fo:font-weight="bold" style:font-weight-asian="bold"/>
    </style:style>
    <style:style style:name="T425_2" style:family="text">
      <style:text-properties fo:font-size="11pt" style:font-size-asian="11pt" style:font-size-complex="11pt"/>
    </style:style>
    <style:style style:name="P426" style:family="paragraph" style:parent-style-name="List_20_Paragraph">
      <style:paragraph-properties fo:text-align="justify" fo:margin-bottom="0.212cm"/>
      <style:text-properties fo:font-size="11pt" style:font-size-asian="11pt" style:font-size-complex="11pt"/>
    </style:style>
    <style:style style:name="T426_1" style:family="text">
      <style:text-properties fo:font-size="11pt" style:font-size-asian="11pt" style:font-size-complex="11pt" fo:font-weight="bold" style:font-weight-asian="bold"/>
    </style:style>
    <style:style style:name="T426_2" style:family="text">
      <style:text-properties fo:font-size="11pt" style:font-size-asian="11pt" style:font-size-complex="11pt" fo:font-weight="bold" style:font-weight-asian="bold" style:font-weight-complex="bold"/>
    </style:style>
    <style:style style:name="T426_3" style:family="text">
      <style:text-properties fo:font-size="11pt" style:font-size-asian="11pt" style:font-size-complex="11pt" fo:font-weight="bold" style:font-weight-asian="bold"/>
    </style:style>
    <style:style style:name="T426_4" style:family="text">
      <style:text-properties fo:font-size="11pt" style:font-size-asian="11pt" style:font-size-complex="11pt"/>
    </style:style>
    <style:style style:name="P427" style:family="paragraph" style:parent-style-name="List_20_Paragraph">
      <style:paragraph-properties fo:text-align="justify" fo:margin-bottom="0.212cm"/>
      <style:text-properties fo:font-size="11pt" style:font-size-asian="11pt" style:font-size-complex="11pt"/>
    </style:style>
    <style:style style:name="P428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428_1" style:family="text">
      <style:text-properties fo:font-style="normal" style:font-style-asian="normal"/>
    </style:style>
    <style:style style:name="T428_2" style:family="text">
      <style:text-properties fo:font-style="normal" style:font-style-asian="normal"/>
    </style:style>
    <style:style style:name="T428_3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T428_4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P429" style:family="paragraph" style:parent-style-name="Normal">
      <style:text-properties fo:font-size="11pt" style:font-size-asian="11pt" style:font-size-complex="11pt"/>
    </style:style>
    <style:style style:name="Table16" style:family="table">
      <style:table-properties table:align="left" style:width="16.503cm" fo:margin-left="-0.259cm"/>
    </style:style>
    <style:style style:name="Column65" style:family="table-column">
      <style:table-column-properties style:column-width="3.013cm"/>
    </style:style>
    <style:style style:name="Column66" style:family="table-column">
      <style:table-column-properties style:column-width="1.087cm"/>
    </style:style>
    <style:style style:name="Column67" style:family="table-column">
      <style:table-column-properties style:column-width="1.653cm"/>
    </style:style>
    <style:style style:name="Column68" style:family="table-column">
      <style:table-column-properties style:column-width="5.791cm"/>
    </style:style>
    <style:style style:name="Column69" style:family="table-column">
      <style:table-column-properties style:column-width="4.96cm"/>
    </style:style>
    <style:style style:name="Row56" style:family="table-row">
      <style:table-row-properties style:min-row-height="0.863cm"/>
    </style:style>
    <style:style style:name="Cell19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0" style:family="paragraph" style:parent-style-name="Normal">
      <style:paragraph-properties fo:line-height="100%" fo:margin-bottom="0cm"/>
    </style:style>
    <style:style style:name="T43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9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1" style:family="paragraph" style:parent-style-name="Normal">
      <style:paragraph-properties fo:line-height="100%" fo:margin-bottom="0cm"/>
    </style:style>
    <style:style style:name="T431_1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57" style:family="table-row">
      <style:table-row-properties style:min-row-height="0.612cm"/>
    </style:style>
    <style:style style:name="Cell19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2" style:family="paragraph" style:parent-style-name="Normal">
      <style:paragraph-properties fo:line-height="100%" fo:margin-bottom="0cm"/>
    </style:style>
    <style:style style:name="T43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3" style:family="paragraph" style:parent-style-name="Normal">
      <style:paragraph-properties fo:line-height="100%" fo:margin-bottom="0cm"/>
    </style:style>
    <style:style style:name="T43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0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4" style:family="paragraph" style:parent-style-name="Normal">
      <style:paragraph-properties fo:line-height="100%" fo:margin-bottom="0cm"/>
    </style:style>
    <style:style style:name="T43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5" style:family="paragraph" style:parent-style-name="Normal">
      <style:paragraph-properties fo:line-height="100%" fo:margin-bottom="0cm"/>
    </style:style>
    <style:style style:name="T43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3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58" style:family="table-row">
      <style:table-row-properties style:min-row-height="0.609cm"/>
    </style:style>
    <style:style style:name="Cell20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6" style:family="paragraph" style:parent-style-name="Normal">
      <style:paragraph-properties fo:line-height="100%" fo:margin-bottom="0cm"/>
    </style:style>
    <style:style style:name="T43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7" style:family="paragraph" style:parent-style-name="Normal">
      <style:paragraph-properties fo:line-height="100%" fo:margin-bottom="0cm"/>
    </style:style>
    <style:style style:name="T43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3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0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8" style:family="paragraph" style:parent-style-name="Normal">
      <style:paragraph-properties fo:line-height="100%" fo:margin-bottom="0cm"/>
    </style:style>
    <style:style style:name="T43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9" style:family="paragraph" style:parent-style-name="Normal">
      <style:paragraph-properties fo:line-height="100%" fo:margin-bottom="0cm"/>
    </style:style>
    <style:style style:name="T43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40" style:family="paragraph" style:parent-style-name="Normal">
      <style:text-properties fo:font-weight="bold" style:font-weight-asian="bold"/>
    </style:style>
    <style:style style:name="Table17" style:family="table">
      <style:table-properties table:align="left" style:width="16.494cm" fo:margin-left="0cm"/>
    </style:style>
    <style:style style:name="Column70" style:family="table-column">
      <style:table-column-properties style:column-width="0.991cm"/>
    </style:style>
    <style:style style:name="Column71" style:family="table-column">
      <style:table-column-properties style:column-width="5.752cm"/>
    </style:style>
    <style:style style:name="Column72" style:family="table-column">
      <style:table-column-properties style:column-width="2.499cm"/>
    </style:style>
    <style:style style:name="Column73" style:family="table-column">
      <style:table-column-properties style:column-width="7.251cm"/>
    </style:style>
    <style:style style:name="Row59" style:family="table-row">
      <style:table-row-properties style:min-row-height="0.482cm"/>
    </style:style>
    <style:style style:name="Cell20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1" style:family="paragraph" style:parent-style-name="Normal">
      <style:paragraph-properties fo:line-height="100%" fo:margin-bottom="0cm"/>
    </style:style>
    <style:style style:name="T44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0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2" style:family="paragraph" style:parent-style-name="Normal">
      <style:paragraph-properties fo:line-height="100%" fo:margin-bottom="0cm"/>
    </style:style>
    <style:style style:name="T44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0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3" style:family="paragraph" style:parent-style-name="Normal">
      <style:paragraph-properties fo:line-height="100%" fo:margin-bottom="0cm"/>
    </style:style>
    <style:style style:name="T44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0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4" style:family="paragraph" style:parent-style-name="Normal">
      <style:paragraph-properties fo:line-height="100%" fo:margin-bottom="0cm"/>
    </style:style>
    <style:style style:name="T44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60" style:family="table-row"/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5" style:family="paragraph" style:parent-style-name="Normal">
      <style:paragraph-properties fo:line-height="100%" fo:margin-bottom="0cm"/>
    </style:style>
    <style:style style:name="T44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6" style:family="paragraph" style:parent-style-name="Normal">
      <style:paragraph-properties fo:line-height="100%" fo:margin-bottom="0cm"/>
    </style:style>
    <style:style style:name="T44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7" style:family="paragraph" style:parent-style-name="Normal">
      <style:paragraph-properties fo:line-height="100%" fo:margin-bottom="0cm"/>
    </style:style>
    <style:style style:name="T44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8" style:family="paragraph" style:parent-style-name="Normal">
      <style:paragraph-properties fo:line-height="100%" fo:margin-bottom="0cm"/>
    </style:style>
    <style:style style:name="T44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4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4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48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P449" style:family="paragraph" style:parent-style-name="Normal">
      <style:paragraph-properties fo:line-height="100%" fo:margin-bottom="0cm"/>
    </style:style>
    <style:style style:name="T44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61" style:family="table-row"/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0" style:family="paragraph" style:parent-style-name="Normal">
      <style:paragraph-properties fo:line-height="100%" fo:margin-bottom="0cm"/>
    </style:style>
    <style:style style:name="T45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1" style:family="paragraph" style:parent-style-name="Normal">
      <style:paragraph-properties fo:line-height="100%" fo:margin-bottom="0cm"/>
    </style:style>
    <style:style style:name="T45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2" style:family="paragraph" style:parent-style-name="Normal">
      <style:paragraph-properties fo:line-height="100%" fo:margin-bottom="0cm"/>
    </style:style>
    <style:style style:name="T45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3" style:family="paragraph" style:parent-style-name="Normal">
      <style:paragraph-properties fo:line-height="100%" fo:margin-bottom="0cm"/>
    </style:style>
    <style:style style:name="T45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5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53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53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53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53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53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53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P454" style:family="paragraph" style:parent-style-name="Normal">
      <style:paragraph-properties fo:line-height="100%" fo:margin-bottom="0cm"/>
    </style:style>
    <style:style style:name="T45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62" style:family="table-row"/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5" style:family="paragraph" style:parent-style-name="Normal">
      <style:paragraph-properties fo:line-height="100%" fo:margin-bottom="0cm"/>
    </style:style>
    <style:style style:name="T45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6" style:family="paragraph" style:parent-style-name="Normal">
      <style:paragraph-properties fo:line-height="100%" fo:margin-bottom="0cm"/>
    </style:style>
    <style:style style:name="T45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7" style:family="paragraph" style:parent-style-name="Normal">
      <style:paragraph-properties fo:line-height="100%" fo:margin-bottom="0cm"/>
    </style:style>
    <style:style style:name="T45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8" style:family="paragraph" style:parent-style-name="Normal">
      <style:paragraph-properties fo:line-height="100%" fo:margin-bottom="0cm"/>
    </style:style>
    <style:style style:name="T45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5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P459" style:family="paragraph" style:parent-style-name="Normal">
      <style:paragraph-properties fo:line-height="100%" fo:margin-bottom="0cm"/>
    </style:style>
    <style:style style:name="T45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5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P460" style:family="paragraph" style:parent-style-name="Normal">
      <style:paragraph-properties fo:text-align="justify"/>
    </style:style>
    <style:style style:name="T46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61" style:family="paragraph" style:parent-style-name="Normal">
      <style:paragraph-properties fo:text-align="justify" fo:margin-bottom="0.212cm"/>
    </style:style>
    <style:style style:name="T461_1" style:family="text">
      <style:text-properties fo:font-size="11pt" style:font-size-asian="11pt" style:font-size-complex="11pt"/>
    </style:style>
    <style:style style:name="T461_2" style:family="text">
      <style:text-properties fo:font-size="11pt" style:font-size-asian="11pt" style:font-size-complex="11pt" fo:font-weight="bold" style:font-weight-asian="bold" style:font-weight-complex="bold"/>
    </style:style>
    <style:style style:name="T461_3" style:family="text">
      <style:text-properties fo:font-size="11pt" style:font-size-asian="11pt" style:font-size-complex="11pt"/>
    </style:style>
    <style:style style:name="T461_4" style:family="text">
      <style:text-properties fo:font-size="11pt" style:font-size-asian="11pt" style:font-size-complex="11pt"/>
    </style:style>
    <style:style style:name="T461_5" style:family="text">
      <style:text-properties fo:font-size="11pt" style:font-size-asian="11pt" style:font-size-complex="11pt"/>
    </style:style>
    <style:style style:name="T461_6" style:family="text">
      <style:text-properties fo:font-size="11pt" style:font-size-asian="11pt" style:font-size-complex="11pt"/>
    </style:style>
    <style:style style:name="T461_7" style:family="text">
      <style:text-properties fo:font-size="11pt" style:font-size-asian="11pt" style:font-size-complex="11pt"/>
    </style:style>
    <style:style style:name="T461_8" style:family="text">
      <style:text-properties fo:font-size="11pt" style:font-size-asian="11pt" style:font-size-complex="11pt"/>
    </style:style>
    <style:style style:name="T461_9" style:family="text">
      <style:text-properties fo:font-size="11pt" style:font-size-asian="11pt" style:font-size-complex="11pt"/>
    </style:style>
    <style:style style:name="T461_10" style:family="text">
      <style:text-properties fo:font-size="11pt" style:font-size-asian="11pt" style:font-size-complex="11pt"/>
    </style:style>
    <style:style style:name="T461_11" style:family="text">
      <style:text-properties fo:font-size="11pt" style:font-size-asian="11pt" style:font-size-complex="11pt"/>
    </style:style>
    <style:style style:name="T461_12" style:family="text">
      <style:text-properties fo:font-size="11pt" style:font-size-asian="11pt" style:font-size-complex="11pt"/>
    </style:style>
    <style:style style:name="T461_13" style:family="text">
      <style:text-properties fo:font-size="11pt" style:font-size-asian="11pt" style:font-size-complex="11pt"/>
    </style:style>
    <style:style style:name="T461_14" style:family="text">
      <style:text-properties fo:font-size="11pt" style:font-size-asian="11pt" style:font-size-complex="11pt"/>
    </style:style>
    <style:style style:name="T461_15" style:family="text">
      <style:text-properties fo:font-size="11pt" style:font-size-asian="11pt" style:font-size-complex="11pt"/>
    </style:style>
    <style:style style:name="T461_16" style:family="text">
      <style:text-properties fo:font-size="11pt" style:font-size-asian="11pt" style:font-size-complex="11pt"/>
    </style:style>
    <style:style style:name="T461_17" style:family="text">
      <style:text-properties fo:font-size="11pt" style:font-size-asian="11pt" style:font-size-complex="11pt"/>
    </style:style>
    <style:style style:name="T461_18" style:family="text">
      <style:text-properties fo:font-size="11pt" style:font-size-asian="11pt" style:font-size-complex="11pt"/>
    </style:style>
    <style:style style:name="T461_19" style:family="text">
      <style:text-properties fo:font-size="11pt" style:font-size-asian="11pt" style:font-size-complex="11pt"/>
    </style:style>
    <style:style style:name="T461_20" style:family="text">
      <style:text-properties fo:font-size="11pt" style:font-size-asian="11pt" style:font-size-complex="11pt"/>
    </style:style>
    <style:style style:name="T461_21" style:family="text">
      <style:text-properties fo:font-size="11pt" style:font-size-asian="11pt" style:font-size-complex="11pt"/>
    </style:style>
    <style:style style:name="T461_22" style:family="text">
      <style:text-properties fo:font-size="11pt" style:font-size-asian="11pt" style:font-size-complex="11pt"/>
    </style:style>
    <style:style style:name="T461_23" style:family="text">
      <style:text-properties fo:font-size="11pt" style:font-size-asian="11pt" style:font-size-complex="11pt"/>
    </style:style>
    <style:style style:name="T461_24" style:family="text">
      <style:text-properties fo:font-size="11pt" style:font-size-asian="11pt" style:font-size-complex="11pt"/>
    </style:style>
    <style:style style:name="T461_25" style:family="text">
      <style:text-properties fo:font-size="11pt" style:font-size-asian="11pt" style:font-size-complex="11pt"/>
    </style:style>
    <style:style style:name="P462" style:family="paragraph" style:parent-style-name="Normal">
      <style:paragraph-properties fo:text-align="justify" fo:margin-bottom="0.212cm"/>
    </style:style>
    <style:style style:name="T462_1" style:family="text">
      <style:text-properties fo:font-size="11pt" style:font-size-asian="11pt" style:font-size-complex="11pt" fo:font-weight="bold" style:font-weight-asian="bold"/>
    </style:style>
    <style:style style:name="T462_2" style:family="text">
      <style:text-properties fo:font-size="11pt" style:font-size-asian="11pt" style:font-size-complex="11pt" fo:font-weight="bold" style:font-weight-asian="bold"/>
    </style:style>
    <style:style style:name="T462_3" style:family="text">
      <style:text-properties fo:font-size="11pt" style:font-size-asian="11pt" style:font-size-complex="11pt" fo:font-weight="bold" style:font-weight-asian="bold"/>
    </style:style>
    <style:style style:name="T462_4" style:family="text">
      <style:text-properties fo:font-size="11pt" style:font-size-asian="11pt" style:font-size-complex="11pt" fo:font-weight="bold" style:font-weight-asian="bold"/>
    </style:style>
    <style:style style:name="T462_5" style:family="text">
      <style:text-properties fo:font-size="11pt" style:font-size-asian="11pt" style:font-size-complex="11pt" fo:font-weight="bold" style:font-weight-asian="bold"/>
    </style:style>
    <style:style style:name="T462_6" style:family="text">
      <style:text-properties fo:font-size="11pt" style:font-size-asian="11pt" style:font-size-complex="11pt"/>
    </style:style>
    <style:style style:name="T462_7" style:family="text">
      <style:text-properties fo:font-size="11pt" style:font-size-asian="11pt" style:font-size-complex="11pt"/>
    </style:style>
    <style:style style:name="T462_8" style:family="text">
      <style:text-properties fo:font-size="11pt" style:font-size-asian="11pt" style:font-size-complex="11pt"/>
    </style:style>
    <style:style style:name="T462_9" style:family="text">
      <style:text-properties fo:font-size="11pt" style:font-size-asian="11pt" style:font-size-complex="11pt"/>
    </style:style>
    <style:style style:name="T462_10" style:family="text">
      <style:text-properties fo:font-size="11pt" style:font-size-asian="11pt" style:font-size-complex="11pt"/>
    </style:style>
    <style:style style:name="T462_11" style:family="text">
      <style:text-properties fo:font-size="11pt" style:font-size-asian="11pt" style:font-size-complex="11pt"/>
    </style:style>
    <style:style style:name="T462_12" style:family="text">
      <style:text-properties fo:font-size="11pt" style:font-size-asian="11pt" style:font-size-complex="11pt"/>
    </style:style>
    <style:style style:name="T462_13" style:family="text">
      <style:text-properties fo:font-size="11pt" style:font-size-asian="11pt" style:font-size-complex="11pt"/>
    </style:style>
    <style:style style:name="T462_14" style:family="text">
      <style:text-properties fo:font-size="11pt" style:font-size-asian="11pt" style:font-size-complex="11pt"/>
    </style:style>
    <style:style style:name="T462_15" style:family="text">
      <style:text-properties fo:font-size="11pt" style:font-size-asian="11pt" style:font-size-complex="11pt"/>
    </style:style>
    <style:style style:name="P463" style:family="paragraph" style:parent-style-name="Normal">
      <style:paragraph-properties fo:text-align="justify" fo:margin-bottom="0.212cm"/>
    </style:style>
    <style:style style:name="T463_1" style:family="text">
      <style:text-properties fo:font-size="11pt" style:font-size-asian="11pt" style:font-size-complex="11pt" fo:font-weight="bold" style:font-weight-asian="bold" style:font-weight-complex="bold"/>
    </style:style>
    <style:style style:name="T463_2" style:family="text">
      <style:text-properties fo:font-size="11pt" style:font-size-asian="11pt" style:font-size-complex="11pt" fo:font-weight="bold" style:font-weight-asian="bold" style:font-weight-complex="bold"/>
    </style:style>
    <style:style style:name="T463_3" style:family="text">
      <style:text-properties fo:font-size="11pt" style:font-size-asian="11pt" style:font-size-complex="11pt" fo:font-weight="bold" style:font-weight-asian="bold"/>
    </style:style>
    <style:style style:name="T463_4" style:family="text">
      <style:text-properties fo:font-size="11pt" style:font-size-asian="11pt" style:font-size-complex="11pt" fo:font-weight="bold" style:font-weight-asian="bold"/>
    </style:style>
    <style:style style:name="T463_5" style:family="text">
      <style:text-properties fo:font-size="11pt" style:font-size-asian="11pt" style:font-size-complex="11pt" fo:font-weight="bold" style:font-weight-asian="bold"/>
    </style:style>
    <style:style style:name="T463_6" style:family="text">
      <style:text-properties fo:font-size="11pt" style:font-size-asian="11pt" style:font-size-complex="11pt" fo:font-weight="bold" style:font-weight-asian="bold"/>
    </style:style>
    <style:style style:name="T463_7" style:family="text">
      <style:text-properties fo:font-size="11pt" style:font-size-asian="11pt" style:font-size-complex="11pt"/>
    </style:style>
    <style:style style:name="T463_8" style:family="text">
      <style:text-properties fo:font-size="11pt" style:font-size-asian="11pt" style:font-size-complex="11pt"/>
    </style:style>
    <style:style style:name="T463_9" style:family="text">
      <style:text-properties fo:font-size="11pt" style:font-size-asian="11pt" style:font-size-complex="11pt"/>
    </style:style>
    <style:style style:name="T463_10" style:family="text">
      <style:text-properties fo:font-size="11pt" style:font-size-asian="11pt" style:font-size-complex="11pt"/>
    </style:style>
    <style:style style:name="T463_11" style:family="text">
      <style:text-properties fo:font-size="11pt" style:font-size-asian="11pt" style:font-size-complex="11pt"/>
    </style:style>
    <style:style style:name="T463_12" style:family="text">
      <style:text-properties fo:font-size="11pt" style:font-size-asian="11pt" style:font-size-complex="11pt"/>
    </style:style>
    <style:style style:name="T463_13" style:family="text">
      <style:text-properties fo:font-size="11pt" style:font-size-asian="11pt" style:font-size-complex="11pt"/>
    </style:style>
    <style:style style:name="T463_14" style:family="text">
      <style:text-properties fo:font-size="11pt" style:font-size-asian="11pt" style:font-size-complex="11pt"/>
    </style:style>
    <style:style style:name="T463_15" style:family="text">
      <style:text-properties fo:font-size="11pt" style:font-size-asian="11pt" style:font-size-complex="11pt"/>
    </style:style>
    <style:style style:name="T463_16" style:family="text">
      <style:text-properties fo:font-size="11pt" style:font-size-asian="11pt" style:font-size-complex="11pt"/>
    </style:style>
    <style:style style:name="T463_17" style:family="text">
      <style:text-properties fo:font-size="11pt" style:font-size-asian="11pt" style:font-size-complex="11pt"/>
    </style:style>
    <style:style style:name="T463_18" style:family="text">
      <style:text-properties fo:font-size="11pt" style:font-size-asian="11pt" style:font-size-complex="11pt"/>
    </style:style>
    <style:style style:name="T463_19" style:family="text">
      <style:text-properties fo:font-size="11pt" style:font-size-asian="11pt" style:font-size-complex="11pt"/>
    </style:style>
    <style:style style:name="T463_20" style:family="text">
      <style:text-properties fo:font-size="11pt" style:font-size-asian="11pt" style:font-size-complex="11pt"/>
    </style:style>
    <style:style style:name="T463_21" style:family="text">
      <style:text-properties fo:font-size="11pt" style:font-size-asian="11pt" style:font-size-complex="11pt"/>
    </style:style>
    <style:style style:name="T463_22" style:family="text">
      <style:text-properties fo:font-size="11pt" style:font-size-asian="11pt" style:font-size-complex="11pt"/>
    </style:style>
    <style:style style:name="T463_23" style:family="text">
      <style:text-properties fo:font-size="11pt" style:font-size-asian="11pt" style:font-size-complex="11pt"/>
    </style:style>
    <style:style style:name="T463_24" style:family="text">
      <style:text-properties fo:font-size="11pt" style:font-size-asian="11pt" style:font-size-complex="11pt"/>
    </style:style>
    <style:style style:name="T463_25" style:family="text">
      <style:text-properties fo:font-size="11pt" style:font-size-asian="11pt" style:font-size-complex="11pt"/>
    </style:style>
    <style:style style:name="P464" style:family="paragraph" style:parent-style-name="Normal">
      <style:paragraph-properties fo:text-align="justify" fo:margin-bottom="0.212cm"/>
    </style:style>
    <style:style style:name="T464_1" style:family="text">
      <style:text-properties fo:font-size="11pt" style:font-size-asian="11pt" style:font-size-complex="11pt" fo:font-weight="bold" style:font-weight-asian="bold" style:font-weight-complex="bold"/>
    </style:style>
    <style:style style:name="T464_2" style:family="text">
      <style:text-properties fo:font-size="11pt" style:font-size-asian="11pt" style:font-size-complex="11pt" fo:font-weight="bold" style:font-weight-asian="bold" style:font-weight-complex="bold"/>
    </style:style>
    <style:style style:name="T464_3" style:family="text">
      <style:text-properties fo:font-size="11pt" style:font-size-asian="11pt" style:font-size-complex="11pt" fo:font-weight="bold" style:font-weight-asian="bold" style:font-weight-complex="bold"/>
    </style:style>
    <style:style style:name="T464_4" style:family="text">
      <style:text-properties fo:font-size="11pt" style:font-size-asian="11pt" style:font-size-complex="11pt" fo:font-weight="bold" style:font-weight-asian="bold"/>
    </style:style>
    <style:style style:name="T464_5" style:family="text">
      <style:text-properties fo:font-size="11pt" style:font-size-asian="11pt" style:font-size-complex="11pt" fo:font-weight="bold" style:font-weight-asian="bold"/>
    </style:style>
    <style:style style:name="T464_6" style:family="text">
      <style:text-properties fo:font-size="11pt" style:font-size-asian="11pt" style:font-size-complex="11pt" fo:font-weight="bold" style:font-weight-asian="bold"/>
    </style:style>
    <style:style style:name="T464_7" style:family="text">
      <style:text-properties fo:font-size="11pt" style:font-size-asian="11pt" style:font-size-complex="11pt" fo:font-weight="bold" style:font-weight-asian="bold"/>
    </style:style>
    <style:style style:name="T464_8" style:family="text">
      <style:text-properties fo:font-size="11pt" style:font-size-asian="11pt" style:font-size-complex="11pt" fo:font-weight="bold" style:font-weight-asian="bold"/>
    </style:style>
    <style:style style:name="T464_9" style:family="text">
      <style:text-properties fo:font-size="11pt" style:font-size-asian="11pt" style:font-size-complex="11pt" fo:font-weight="bold" style:font-weight-asian="bold"/>
    </style:style>
    <style:style style:name="T464_10" style:family="text">
      <style:text-properties fo:font-size="11pt" style:font-size-asian="11pt" style:font-size-complex="11pt" fo:font-weight="bold" style:font-weight-asian="bold"/>
    </style:style>
    <style:style style:name="T464_11" style:family="text">
      <style:text-properties fo:font-size="11pt" style:font-name-asian="Aptos" style:font-size-asian="11pt" style:font-name-complex="Arial" style:font-size-complex="11pt"/>
    </style:style>
    <style:style style:name="T464_12" style:family="text">
      <style:text-properties fo:font-size="11pt" style:font-size-asian="11pt" style:font-name-complex="Arial" style:font-size-complex="11pt"/>
    </style:style>
    <style:style style:name="T464_13" style:family="text">
      <style:text-properties fo:font-size="11pt" style:font-size-asian="11pt" style:font-size-complex="11pt"/>
    </style:style>
    <style:style style:name="T464_14" style:family="text">
      <style:text-properties fo:font-size="11pt" style:font-size-asian="11pt" style:font-size-complex="11pt"/>
    </style:style>
    <style:style style:name="T464_15" style:family="text">
      <style:text-properties fo:font-size="11pt" style:font-size-asian="11pt" style:font-size-complex="11pt"/>
    </style:style>
    <style:style style:name="T464_16" style:family="text">
      <style:text-properties fo:font-size="11pt" style:font-size-asian="11pt" style:font-size-complex="11pt"/>
    </style:style>
    <style:style style:name="T464_17" style:family="text">
      <style:text-properties fo:font-size="11pt" style:font-size-asian="11pt" style:font-size-complex="11pt"/>
    </style:style>
    <style:style style:name="T464_18" style:family="text">
      <style:text-properties fo:font-size="11pt" style:font-size-asian="11pt" style:font-size-complex="11pt"/>
    </style:style>
    <style:style style:name="T464_19" style:family="text">
      <style:text-properties fo:font-size="11pt" style:font-size-asian="11pt" style:font-size-complex="11pt"/>
    </style:style>
    <style:style style:name="T464_20" style:family="text">
      <style:text-properties fo:font-size="11pt" style:font-size-asian="11pt" style:font-size-complex="11pt"/>
    </style:style>
    <style:style style:name="T464_21" style:family="text">
      <style:text-properties fo:font-size="11pt" style:font-size-asian="11pt" style:font-size-complex="11pt"/>
    </style:style>
    <style:style style:name="T464_22" style:family="text">
      <style:text-properties fo:font-size="11pt" style:font-size-asian="11pt" style:font-size-complex="11pt"/>
    </style:style>
    <style:style style:name="T464_23" style:family="text">
      <style:text-properties fo:font-size="11pt" style:font-size-asian="11pt" style:font-size-complex="11pt"/>
    </style:style>
    <style:style style:name="T464_24" style:family="text">
      <style:text-properties fo:font-size="11pt" style:font-size-asian="11pt" style:font-size-complex="11pt"/>
    </style:style>
    <style:style style:name="T464_25" style:family="text">
      <style:text-properties fo:font-size="11pt" style:font-size-asian="11pt" style:font-size-complex="11pt"/>
    </style:style>
    <style:style style:name="T464_26" style:family="text">
      <style:text-properties fo:font-size="11pt" style:font-size-asian="11pt" style:font-size-complex="11pt"/>
    </style:style>
    <style:style style:name="T464_27" style:family="text">
      <style:text-properties fo:font-size="11pt" style:font-size-asian="11pt" style:font-size-complex="11pt"/>
    </style:style>
    <style:style style:name="T464_28" style:family="text">
      <style:text-properties fo:font-size="11pt" style:font-size-asian="11pt" style:font-size-complex="11pt"/>
    </style:style>
    <style:style style:name="P465" style:family="paragraph" style:parent-style-name="Normal">
      <style:paragraph-properties fo:text-align="justify" fo:margin-bottom="0.212cm"/>
    </style:style>
    <style:style style:name="T465_1" style:family="text">
      <style:text-properties fo:font-size="11pt" style:font-size-asian="11pt" style:font-size-complex="11pt"/>
    </style:style>
    <style:style style:name="T465_2" style:family="text">
      <style:text-properties fo:font-size="11pt" style:font-size-asian="11pt" style:font-size-complex="11pt"/>
    </style:style>
    <style:style style:name="T465_3" style:family="text">
      <style:text-properties fo:font-size="11pt" style:font-size-asian="11pt" style:font-size-complex="11pt"/>
    </style:style>
    <style:style style:name="T465_4" style:family="text">
      <style:text-properties fo:font-size="11pt" style:font-size-asian="11pt" style:font-size-complex="11pt"/>
    </style:style>
    <style:style style:name="T465_5" style:family="text">
      <style:text-properties fo:font-size="11pt" style:font-size-asian="11pt" style:font-size-complex="11pt"/>
    </style:style>
    <style:style style:name="T465_6" style:family="text">
      <style:text-properties fo:font-size="11pt" style:font-size-asian="11pt" style:font-size-complex="11pt"/>
    </style:style>
    <style:style style:name="T465_7" style:family="text">
      <style:text-properties fo:font-size="11pt" style:font-size-asian="11pt" style:font-size-complex="11pt"/>
    </style:style>
    <style:style style:name="T465_8" style:family="text">
      <style:text-properties fo:font-size="11pt" style:font-size-asian="11pt" style:font-size-complex="11pt"/>
    </style:style>
    <style:style style:name="T465_9" style:family="text">
      <style:text-properties fo:font-size="11pt" style:font-size-asian="11pt" style:font-size-complex="11pt"/>
    </style:style>
    <style:style style:name="T465_10" style:family="text">
      <style:text-properties fo:font-size="11pt" style:font-size-asian="11pt" style:font-size-complex="11pt"/>
    </style:style>
    <style:style style:name="T465_11" style:family="text">
      <style:text-properties fo:font-size="11pt" style:font-size-asian="11pt" style:font-size-complex="11pt"/>
    </style:style>
    <style:style style:name="T465_12" style:family="text">
      <style:text-properties fo:font-size="11pt" style:font-size-asian="11pt" style:font-size-complex="11pt"/>
    </style:style>
    <style:style style:name="T465_13" style:family="text">
      <style:text-properties fo:font-size="11pt" style:font-size-asian="11pt" style:font-size-complex="11pt"/>
    </style:style>
    <style:style style:name="T465_14" style:family="text">
      <style:text-properties fo:font-size="11pt" style:font-size-asian="11pt" style:font-size-complex="11pt"/>
    </style:style>
    <style:style style:name="T465_15" style:family="text">
      <style:text-properties fo:font-size="11pt" style:font-size-asian="11pt" style:font-size-complex="11pt"/>
    </style:style>
    <style:style style:name="T465_16" style:family="text">
      <style:text-properties fo:font-size="11pt" style:font-size-asian="11pt" style:font-size-complex="11pt"/>
    </style:style>
    <style:style style:name="T465_17" style:family="text">
      <style:text-properties fo:font-size="11pt" style:font-size-asian="11pt" style:font-size-complex="11pt"/>
    </style:style>
    <style:style style:name="T465_18" style:family="text">
      <style:text-properties fo:font-size="11pt" style:font-size-asian="11pt" style:font-size-complex="11pt"/>
    </style:style>
    <style:style style:name="T465_19" style:family="text">
      <style:text-properties fo:font-size="11pt" style:font-size-asian="11pt" style:font-size-complex="11pt"/>
    </style:style>
    <style:style style:name="T465_20" style:family="text">
      <style:text-properties fo:font-size="11pt" style:font-size-asian="11pt" style:font-size-complex="11pt"/>
    </style:style>
    <style:style style:name="T465_21" style:family="text">
      <style:text-properties fo:font-size="11pt" style:font-size-asian="11pt" style:font-size-complex="11pt"/>
    </style:style>
    <style:style style:name="T465_22" style:family="text">
      <style:text-properties fo:font-size="11pt" style:font-size-asian="11pt" style:font-size-complex="11pt"/>
    </style:style>
    <style:style style:name="T465_23" style:family="text">
      <style:text-properties fo:font-size="11pt" style:font-size-asian="11pt" style:font-size-complex="11pt"/>
    </style:style>
    <style:style style:name="T465_24" style:family="text">
      <style:text-properties fo:font-size="11pt" style:font-size-asian="11pt" style:font-size-complex="11pt"/>
    </style:style>
    <style:style style:name="T465_25" style:family="text">
      <style:text-properties fo:font-size="11pt" style:font-size-asian="11pt" style:font-size-complex="11pt"/>
    </style:style>
    <style:style style:name="T465_26" style:family="text">
      <style:text-properties fo:font-size="11pt" style:font-size-asian="11pt" style:font-size-complex="11pt"/>
    </style:style>
    <style:style style:name="T465_27" style:family="text">
      <style:text-properties fo:font-size="11pt" style:font-size-asian="11pt" style:font-size-complex="11pt"/>
    </style:style>
    <style:style style:name="T465_28" style:family="text">
      <style:text-properties fo:font-size="11pt" style:font-size-asian="11pt" style:font-size-complex="11pt"/>
    </style:style>
    <style:style style:name="T465_29" style:family="text">
      <style:text-properties fo:font-size="11pt" style:font-size-asian="11pt" style:font-size-complex="11pt"/>
    </style:style>
    <style:style style:name="T465_30" style:family="text">
      <style:text-properties fo:font-size="11pt" style:font-size-asian="11pt" style:font-size-complex="11pt"/>
    </style:style>
    <style:style style:name="P466" style:family="paragraph" style:parent-style-name="Normal">
      <style:paragraph-properties fo:text-align="justify" fo:margin-bottom="0.212cm"/>
    </style:style>
    <style:style style:name="T466_1" style:family="text">
      <style:text-properties fo:font-size="11pt" style:font-size-asian="11pt" style:font-size-complex="11pt" fo:font-weight="bold" style:font-weight-asian="bold"/>
    </style:style>
    <style:style style:name="T466_2" style:family="text">
      <style:text-properties fo:font-size="11pt" style:font-size-asian="11pt" style:font-size-complex="11pt" fo:font-weight="bold" style:font-weight-asian="bold"/>
    </style:style>
    <style:style style:name="T466_3" style:family="text">
      <style:text-properties fo:font-size="11pt" style:font-size-asian="11pt" style:font-size-complex="11pt" fo:font-weight="bold" style:font-weight-asian="bold"/>
    </style:style>
    <style:style style:name="T466_4" style:family="text">
      <style:text-properties fo:font-size="11pt" style:font-size-asian="11pt" style:font-size-complex="11pt" fo:font-weight="bold" style:font-weight-asian="bold"/>
    </style:style>
    <style:style style:name="T466_5" style:family="text">
      <style:text-properties fo:font-size="11pt" style:font-size-asian="11pt" style:font-size-complex="11pt" fo:font-weight="bold" style:font-weight-asian="bold"/>
    </style:style>
    <style:style style:name="T466_6" style:family="text">
      <style:text-properties fo:font-size="11pt" style:font-size-asian="11pt" style:font-size-complex="11pt" fo:font-weight="bold" style:font-weight-asian="bold"/>
    </style:style>
    <style:style style:name="T466_7" style:family="text">
      <style:text-properties fo:font-size="11pt" style:font-size-asian="11pt" style:font-size-complex="11pt" fo:font-weight="bold" style:font-weight-asian="bold"/>
    </style:style>
    <style:style style:name="T466_8" style:family="text">
      <style:text-properties fo:font-size="11pt" style:font-size-asian="11pt" style:font-size-complex="11pt" fo:font-weight="bold" style:font-weight-asian="bold"/>
    </style:style>
    <style:style style:name="P467" style:family="paragraph" style:parent-style-name="Normal"/>
    <style:style style:name="T467_1" style:family="text">
      <style:text-properties fo:font-size="11pt" style:font-size-asian="11pt" style:font-name-complex="Arial" style:font-size-complex="11pt"/>
    </style:style>
    <style:style style:name="T467_2" style:family="text">
      <style:text-properties fo:font-size="11pt" style:font-size-asian="11pt" style:font-name-complex="Arial" style:font-size-complex="11pt"/>
    </style:style>
    <style:style style:name="T467_3" style:family="text">
      <style:text-properties fo:font-size="11pt" style:font-size-asian="11pt" style:font-name-complex="Arial" style:font-size-complex="11pt"/>
    </style:style>
    <style:style style:name="T467_4" style:family="text">
      <style:text-properties fo:font-size="11pt" style:font-size-asian="11pt" style:font-name-complex="Arial" style:font-size-complex="11pt"/>
    </style:style>
    <style:style style:name="T467_5" style:family="text">
      <style:text-properties fo:font-size="11pt" style:font-size-asian="11pt" style:font-name-complex="Arial" style:font-size-complex="11pt"/>
    </style:style>
    <style:style style:name="T467_6" style:family="text">
      <style:text-properties fo:font-size="11pt" style:font-size-asian="11pt" style:font-name-complex="Arial" style:font-size-complex="11pt"/>
    </style:style>
    <style:style style:name="P468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69" style:family="paragraph" style:parent-style-name="Normal">
      <style:paragraph-properties fo:text-align="justify" fo:margin-bottom="0.212cm"/>
    </style:style>
    <style:style style:name="T46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69_2" style:family="text">
      <style:text-properties fo:font-size="11pt" style:font-size-asian="11pt" style:font-name-complex="Arial" style:font-size-complex="10pt"/>
    </style:style>
    <style:style style:name="T469_3" style:family="text">
      <style:text-properties fo:font-size="11pt" style:font-size-asian="11pt" style:font-name-complex="Arial" style:font-size-complex="10pt"/>
    </style:style>
    <style:style style:name="T469_4" style:family="text">
      <style:text-properties fo:font-size="11pt" style:font-size-asian="11pt" style:font-name-complex="Arial" style:font-size-complex="10pt"/>
    </style:style>
    <style:style style:name="P470" style:family="paragraph" style:parent-style-name="Normal"/>
    <style:style style:name="T470_1" style:family="text">
      <style:text-properties style:font-style-complex="italic" fo:font-size="11pt" style:font-size-asian="11pt" style:font-size-complex="11pt"/>
    </style:style>
    <style:style style:name="T470_2" style:family="text">
      <style:text-properties style:font-style-complex="italic" fo:font-size="11pt" style:font-size-asian="11pt" style:font-size-complex="11pt"/>
    </style:style>
    <style:style style:name="P471" style:family="paragraph" style:parent-style-name="List_20_Paragraph">
      <style:paragraph-properties fo:margin-bottom="0.212cm"/>
      <style:text-properties fo:font-size="11pt" style:font-size-asian="11pt" style:font-size-complex="11pt"/>
    </style:style>
    <style:style style:name="T471_1" style:family="text">
      <style:text-properties fo:font-size="11pt" style:font-size-asian="11pt" style:font-size-complex="11pt" fo:font-weight="bold" style:font-weight-asian="bold"/>
    </style:style>
    <style:style style:name="T471_2" style:family="text">
      <style:text-properties fo:font-size="11pt" style:font-size-asian="11pt" style:font-size-complex="11pt"/>
    </style:style>
    <style:style style:name="T471_3" style:family="text">
      <style:text-properties fo:font-size="11pt" style:font-size-asian="11pt" style:font-size-complex="11pt"/>
    </style:style>
    <style:style style:name="T471_4" style:family="text">
      <style:text-properties fo:font-size="11pt" style:font-size-asian="11pt" style:font-size-complex="11pt"/>
    </style:style>
    <style:style style:name="T471_5" style:family="text">
      <style:text-properties fo:font-size="11pt" style:font-size-asian="11pt" style:font-size-complex="11pt"/>
    </style:style>
    <style:style style:name="T471_6" style:family="text">
      <style:text-properties fo:font-size="11pt" style:font-size-asian="11pt" style:font-size-complex="11pt"/>
    </style:style>
    <style:style style:name="T471_7" style:family="text">
      <style:text-properties fo:font-size="11pt" style:font-size-asian="11pt" style:font-size-complex="11pt"/>
    </style:style>
    <style:style style:name="P472" style:family="paragraph" style:parent-style-name="List_20_Paragraph">
      <style:text-properties fo:font-size="11pt" style:font-size-asian="11pt" style:font-size-complex="11pt"/>
    </style:style>
    <style:style style:name="T472_1" style:family="text">
      <style:text-properties fo:font-size="11pt" style:font-size-asian="11pt" style:font-size-complex="11pt" fo:font-weight="bold" style:font-weight-asian="bold"/>
    </style:style>
    <style:style style:name="T472_2" style:family="text">
      <style:text-properties fo:font-size="11pt" style:font-size-asian="11pt" style:font-size-complex="11pt"/>
    </style:style>
    <style:style style:name="T472_3" style:family="text">
      <style:text-properties fo:font-size="11pt" style:font-size-asian="11pt" style:font-size-complex="11pt"/>
    </style:style>
    <style:style style:name="P473" style:family="paragraph" style:parent-style-name="Heading_20_2">
      <style:paragraph-properties fo:break-before="page" fo:background-color="#dbe5f1" fo:padding-top="0.035cm" fo:border-top="#000000 0.018cm solid" fo:margin-top="0cm" fo:padding-bottom="0cm" fo:border-bottom="#000000 0.018cm solid" fo:padding-left="0.141cm" fo:border-left="#000000 0.018cm solid" fo:padding-right="0.141cm" fo:border-right="#000000 0.018cm solid"/>
    </style:style>
    <style:style style:name="T473_1" style:family="text">
      <style:text-properties fo:font-style="normal" style:font-style-asian="normal"/>
    </style:style>
    <style:style style:name="T473_2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P474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475" style:family="paragraph" style:parent-style-name="Normal"/>
    <style:style style:name="T475_1" style:family="text">
      <style:text-properties fo:font-size="11pt" style:font-size-asian="11pt" style:font-name-complex="Arial" style:font-size-complex="11pt" fo:font-weight="bold" style:font-weight-asian="bold"/>
    </style:style>
    <style:style style:name="P476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77" style:family="paragraph" style:parent-style-name="Normal">
      <style:paragraph-properties fo:text-align="justify"/>
    </style:style>
    <style:style style:name="T477_1" style:family="text">
      <style:text-properties fo:font-size="11pt" style:font-size-asian="11pt" style:font-name-complex="Arial" style:font-size-complex="11pt"/>
    </style:style>
    <style:style style:name="T477_2" style:family="text">
      <style:text-properties fo:font-size="11pt" style:font-size-asian="11pt" style:font-name-complex="Arial" style:font-size-complex="11pt"/>
    </style:style>
    <style:style style:name="T477_3" style:family="text">
      <style:text-properties fo:font-size="11pt" style:font-size-asian="11pt" style:font-name-complex="Arial" style:font-size-complex="11pt"/>
    </style:style>
    <style:style style:name="T477_4" style:family="text">
      <style:text-properties fo:font-size="11pt" style:font-size-asian="11pt" style:font-name-complex="Arial" style:font-size-complex="11pt"/>
    </style:style>
    <style:style style:name="T477_5" style:family="text">
      <style:text-properties fo:font-size="11pt" style:font-size-asian="11pt" style:font-name-complex="Arial" style:font-size-complex="11pt"/>
    </style:style>
    <style:style style:name="T477_6" style:family="text">
      <style:text-properties fo:font-size="11pt" style:font-size-asian="11pt" style:font-name-complex="Arial" style:font-size-complex="11pt"/>
    </style:style>
    <style:style style:name="T477_7" style:family="text">
      <style:text-properties fo:font-size="11pt" style:font-size-asian="11pt" style:font-name-complex="Arial" style:font-size-complex="11pt"/>
    </style:style>
    <style:style style:name="T477_8" style:family="text">
      <style:text-properties fo:font-size="11pt" style:font-size-asian="11pt" style:font-name-complex="Arial" style:font-size-complex="11pt"/>
    </style:style>
    <style:style style:name="T477_9" style:family="text">
      <style:text-properties fo:font-size="11pt" style:font-size-asian="11pt" style:font-name-complex="Arial" style:font-size-complex="11pt"/>
    </style:style>
    <style:style style:name="T477_10" style:family="text">
      <style:text-properties fo:font-size="11pt" style:font-size-asian="11pt" style:font-name-complex="Arial" style:font-size-complex="11pt"/>
    </style:style>
    <style:style style:name="T477_11" style:family="text">
      <style:text-properties fo:font-size="11pt" style:font-size-asian="11pt" style:font-name-complex="Arial" style:font-size-complex="11pt"/>
    </style:style>
    <style:style style:name="T477_12" style:family="text">
      <style:text-properties fo:font-size="11pt" style:font-size-asian="11pt" style:font-name-complex="Arial" style:font-size-complex="11pt"/>
    </style:style>
    <style:style style:name="T477_13" style:family="text">
      <style:text-properties fo:font-size="11pt" style:font-size-asian="11pt" style:font-name-complex="Arial" style:font-size-complex="11pt"/>
    </style:style>
    <style:style style:name="T477_14" style:family="text">
      <style:text-properties fo:font-size="11pt" style:font-size-asian="11pt" style:font-name-complex="Arial" style:font-size-complex="11pt"/>
    </style:style>
    <style:style style:name="T477_15" style:family="text">
      <style:text-properties fo:font-size="11pt" style:font-size-asian="11pt" style:font-name-complex="Arial" style:font-size-complex="11pt"/>
    </style:style>
    <style:style style:name="T477_16" style:family="text">
      <style:text-properties fo:font-size="11pt" style:font-size-asian="11pt" style:font-name-complex="Arial" style:font-size-complex="11pt"/>
    </style:style>
    <style:style style:name="T477_17" style:family="text">
      <style:text-properties fo:font-size="11pt" style:font-size-asian="11pt" style:font-name-complex="Arial" style:font-size-complex="11pt"/>
    </style:style>
    <style:style style:name="T477_18" style:family="text">
      <style:text-properties fo:font-size="11pt" style:font-size-asian="11pt" style:font-name-complex="Arial" style:font-size-complex="11pt"/>
    </style:style>
    <style:style style:name="T477_19" style:family="text">
      <style:text-properties fo:font-size="11pt" style:font-size-asian="11pt" style:font-name-complex="Arial" style:font-size-complex="11pt"/>
    </style:style>
    <style:style style:name="T477_20" style:family="text">
      <style:text-properties fo:font-size="11pt" style:font-size-asian="11pt" style:font-name-complex="Arial" style:font-size-complex="11pt"/>
    </style:style>
    <style:style style:name="T477_21" style:family="text">
      <style:text-properties fo:font-size="11pt" style:font-size-asian="11pt" style:font-name-complex="Arial" style:font-size-complex="11pt"/>
    </style:style>
    <style:style style:name="T477_22" style:family="text">
      <style:text-properties fo:font-size="11pt" style:font-size-asian="11pt" style:font-name-complex="Arial" style:font-size-complex="11pt"/>
    </style:style>
    <style:style style:name="T477_23" style:family="text">
      <style:text-properties fo:font-size="11pt" style:font-size-asian="11pt" style:font-name-complex="Arial" style:font-size-complex="11pt"/>
    </style:style>
    <style:style style:name="T477_24" style:family="text">
      <style:text-properties fo:font-size="11pt" style:font-size-asian="11pt" style:font-name-complex="Arial" style:font-size-complex="11pt"/>
    </style:style>
    <style:style style:name="P478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79" style:family="paragraph" style:parent-style-name="Normal"/>
    <style:style style:name="T479_1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P480" style:family="paragraph" style:parent-style-name="Normal">
      <style:text-properties fo:font-size="11pt" style:font-size-asian="11pt" style:font-name-complex="Arial" style:font-size-complex="11pt" fo:language="en" fo:language-asian="en" fo:country-asian="GB" fo:font-weight="bold" style:font-weight-asian="bold"/>
    </style:style>
    <style:style style:name="P481" style:family="paragraph" style:parent-style-name="Normal"/>
    <style:style style:name="T481_1" style:family="text">
      <style:text-properties fo:font-size="11pt" style:font-size-asian="11pt" style:font-name-complex="Arial" style:font-size-complex="11pt"/>
    </style:style>
    <style:style style:name="P482" style:family="paragraph" style:parent-style-name="Normal">
      <style:text-properties fo:font-size="11pt" style:font-size-asian="11pt" style:font-name-complex="Arial" style:font-size-complex="11pt"/>
    </style:style>
    <style:style style:name="P483" style:family="paragraph" style:parent-style-name="Normal">
      <style:paragraph-properties fo:text-align="justify"/>
    </style:style>
    <style:style style:name="T48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83_2" style:family="text">
      <style:text-properties fo:font-size="11pt" style:font-size-asian="11pt" style:font-name-complex="Arial" style:font-size-complex="11pt"/>
    </style:style>
    <style:style style:name="P484" style:family="paragraph" style:parent-style-name="Normal">
      <style:text-properties fo:font-size="11pt" style:font-size-asian="11pt" style:font-name-complex="Arial" style:font-size-complex="11pt"/>
    </style:style>
    <style:style style:name="P485" style:family="paragraph" style:parent-style-name="Normal">
      <style:paragraph-properties fo:text-align="justify"/>
    </style:style>
    <style:style style:name="T485_1" style:family="text">
      <style:text-properties fo:font-size="11pt" style:font-size-asian="11pt" style:font-name-complex="Arial" style:font-size-complex="11pt"/>
    </style:style>
    <style:style style:name="P486" style:family="paragraph" style:parent-style-name="Normal">
      <style:text-properties fo:font-size="11pt" style:font-size-asian="11pt" style:font-name-complex="Arial" style:font-size-complex="11pt"/>
    </style:style>
    <style:style style:name="P487" style:family="paragraph" style:parent-style-name="Normal">
      <style:paragraph-properties fo:text-align="justify"/>
    </style:style>
    <style:style style:name="T487_1" style:family="text">
      <style:text-properties fo:font-size="11pt" style:font-size-asian="11pt" style:font-name-complex="Arial" style:font-size-complex="11pt"/>
    </style:style>
    <style:style style:name="T487_2" style:family="text">
      <style:text-properties fo:font-size="11pt" style:font-size-asian="11pt" style:font-name-complex="Arial" style:font-size-complex="11pt"/>
    </style:style>
    <style:style style:name="T487_3" style:family="text">
      <style:text-properties fo:font-size="11pt" style:font-size-asian="11pt" style:font-name-complex="Arial" style:font-size-complex="11pt"/>
    </style:style>
    <style:style style:name="T487_4" style:family="text">
      <style:text-properties fo:font-size="11pt" style:font-size-asian="11pt" style:font-name-complex="Arial" style:font-size-complex="11pt"/>
    </style:style>
    <style:style style:name="T487_5" style:family="text">
      <style:text-properties fo:font-size="11pt" style:font-size-asian="11pt" style:font-name-complex="Arial" style:font-size-complex="11pt"/>
    </style:style>
    <style:style style:name="P488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89" style:family="paragraph" style:parent-style-name="Normal">
      <style:paragraph-properties fo:text-align="justify"/>
    </style:style>
    <style:style style:name="T48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89_2" style:family="text">
      <style:text-properties fo:font-size="11pt" style:font-size-asian="11pt" style:font-name-complex="Arial" style:font-size-complex="11pt"/>
    </style:style>
    <style:style style:name="T489_3" style:family="text">
      <style:text-properties fo:font-size="11pt" style:font-size-asian="11pt" style:font-name-complex="Arial" style:font-size-complex="11pt"/>
    </style:style>
    <style:style style:name="T489_4" style:family="text">
      <style:text-properties fo:font-size="11pt" style:font-size-asian="11pt" style:font-name-complex="Arial" style:font-size-complex="11pt"/>
    </style:style>
    <style:style style:name="P490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91" style:family="paragraph" style:parent-style-name="Normal">
      <style:paragraph-properties fo:text-align="justify"/>
    </style:style>
    <style:style style:name="T491_1" style:family="text">
      <style:text-properties fo:font-size="11pt" style:font-size-asian="11pt" style:font-name-complex="Arial" style:font-size-complex="11pt"/>
    </style:style>
    <style:style style:name="T491_2" style:family="text">
      <style:text-properties fo:font-size="11pt" style:font-size-asian="11pt" style:font-name-complex="Arial" style:font-size-complex="11pt"/>
    </style:style>
    <style:style style:name="T491_3" style:family="text">
      <style:text-properties fo:font-size="11pt" style:font-size-asian="11pt" style:font-name-complex="Arial" style:font-size-complex="11pt"/>
    </style:style>
    <style:style style:name="P492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93" style:family="paragraph" style:parent-style-name="Normal">
      <style:paragraph-properties fo:text-align="justify"/>
    </style:style>
    <style:style style:name="T493_1" style:family="text">
      <style:text-properties fo:font-size="11pt" style:font-size-asian="11pt" style:font-name-complex="Arial" style:font-size-complex="11pt"/>
    </style:style>
    <style:style style:name="P494" style:family="paragraph" style:parent-style-name="Normal">
      <style:text-properties fo:font-size="11pt" style:font-size-asian="11pt" style:font-name-complex="Arial" style:font-size-complex="11pt"/>
    </style:style>
    <style:style style:name="P495" style:family="paragraph" style:parent-style-name="Normal">
      <style:paragraph-properties fo:text-align="justify"/>
    </style:style>
    <style:style style:name="T495_1" style:family="text">
      <style:text-properties fo:font-size="11pt" style:font-size-asian="11pt" style:font-name-complex="Arial" style:font-size-complex="11pt"/>
    </style:style>
    <style:style style:name="P496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97" style:family="paragraph" style:parent-style-name="Normal">
      <style:paragraph-properties fo:text-align="justify"/>
    </style:style>
    <style:style style:name="T49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97_2" style:family="text">
      <style:text-properties fo:font-size="11pt" style:font-size-asian="11pt" style:font-name-complex="Arial" style:font-size-complex="11pt"/>
    </style:style>
    <style:style style:name="P498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99" style:family="paragraph" style:parent-style-name="Normal">
      <style:paragraph-properties fo:text-align="justify"/>
    </style:style>
    <style:style style:name="T499_1" style:family="text">
      <style:text-properties fo:font-size="11pt" style:font-size-asian="11pt" style:font-name-complex="Arial" style:font-size-complex="11pt"/>
    </style:style>
    <style:style style:name="P500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501" style:family="paragraph" style:parent-style-name="Normal">
      <style:paragraph-properties fo:text-align="justify"/>
    </style:style>
    <style:style style:name="T501_1" style:family="text">
      <style:text-properties fo:font-size="11pt" style:font-size-asian="11pt" style:font-name-complex="Arial" style:font-size-complex="11pt"/>
    </style:style>
    <style:style style:name="T501_2" style:family="text">
      <style:text-properties fo:font-size="11pt" style:font-size-asian="11pt" style:font-name-complex="Arial" style:font-size-complex="11pt"/>
    </style:style>
    <style:style style:name="T501_3" style:family="text">
      <style:text-properties fo:font-size="11pt" style:font-size-asian="11pt" style:font-name-complex="Arial" style:font-size-complex="11pt"/>
    </style:style>
    <style:style style:name="P502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503" style:family="paragraph" style:parent-style-name="Normal">
      <style:paragraph-properties fo:text-align="justify"/>
    </style:style>
    <style:style style:name="T50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03_2" style:family="text">
      <style:text-properties fo:font-size="11pt" style:font-size-asian="11pt" style:font-name-complex="Arial" style:font-size-complex="11pt"/>
    </style:style>
    <style:style style:name="P504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505" style:family="paragraph" style:parent-style-name="Normal">
      <style:paragraph-properties fo:text-align="justify"/>
    </style:style>
    <style:style style:name="T505_1" style:family="text">
      <style:text-properties fo:font-size="11pt" style:font-size-asian="11pt" style:font-name-complex="Arial" style:font-size-complex="11pt"/>
    </style:style>
    <style:style style:name="P506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507" style:family="paragraph" style:parent-style-name="Normal">
      <style:paragraph-properties fo:text-align="justify"/>
    </style:style>
    <style:style style:name="T507_1" style:family="text">
      <style:text-properties fo:font-size="11pt" style:font-size-asian="11pt" style:font-name-complex="Arial" style:font-size-complex="11pt"/>
    </style:style>
    <style:style style:name="P508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09" style:family="paragraph" style:parent-style-name="Normal">
      <style:paragraph-properties fo:text-align="justify"/>
    </style:style>
    <style:style style:name="T50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09_2" style:family="text">
      <style:text-properties fo:font-size="11pt" style:font-size-asian="11pt" style:font-name-complex="Arial" style:font-size-complex="11pt"/>
    </style:style>
    <style:style style:name="P510" style:family="paragraph" style:parent-style-name="Normal">
      <style:paragraph-properties fo:text-align="justify"/>
    </style:style>
    <style:style style:name="T510_1" style:family="text">
      <style:text-properties fo:font-size="11pt" style:font-size-asian="11pt" style:font-name-complex="Arial" style:font-size-complex="11pt"/>
    </style:style>
    <style:style style:name="T510_2" style:family="text">
      <style:text-properties fo:font-size="11pt" style:font-size-asian="11pt" style:font-name-complex="Arial" style:font-size-complex="11pt"/>
    </style:style>
    <style:style style:name="T510_3" style:family="text">
      <style:text-properties fo:font-size="11pt" style:font-size-asian="11pt" style:font-name-complex="Arial" style:font-size-complex="11pt"/>
    </style:style>
    <style:style style:name="T510_4" style:family="text">
      <style:text-properties fo:font-size="11pt" style:font-size-asian="11pt" style:font-name-complex="Arial" style:font-size-complex="11pt"/>
    </style:style>
    <style:style style:name="P511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512" style:family="paragraph" style:parent-style-name="Normal">
      <style:paragraph-properties fo:text-align="justify"/>
    </style:style>
    <style:style style:name="T512_1" style:family="text">
      <style:text-properties fo:font-size="11pt" style:font-size-asian="11pt" style:font-name-complex="Arial" style:font-size-complex="11pt"/>
    </style:style>
    <style:style style:name="P513" style:family="paragraph" style:parent-style-name="Normal">
      <style:text-properties fo:font-size="11pt" style:font-size-asian="11pt" style:font-name-complex="Arial" style:font-size-complex="11pt"/>
    </style:style>
    <style:style style:name="P514" style:family="paragraph" style:parent-style-name="Normal"/>
    <style:style style:name="T514_1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P515" style:family="paragraph" style:parent-style-name="Normal">
      <style:paragraph-properties fo:margin-top="0.071cm"/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516" style:family="paragraph" style:parent-style-name="Normal">
      <style:paragraph-properties fo:text-align="justify" fo:margin-top="0.071cm" fo:margin-bottom="0.071cm"/>
    </style:style>
    <style:style style:name="T516_1" style:family="text">
      <style:text-properties fo:font-size="11pt" style:font-size-asian="11pt" style:font-name-complex="Arial" style:font-size-complex="11pt"/>
    </style:style>
    <style:style style:name="T516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16_3" style:family="text">
      <style:text-properties fo:font-size="11pt" style:font-size-asian="11pt" style:font-name-complex="Arial" style:font-size-complex="11pt"/>
    </style:style>
    <style:style style:name="T516_4" style:family="text">
      <style:text-properties fo:font-size="11pt" style:font-size-asian="11pt" style:font-name-complex="Arial" style:font-size-complex="11pt"/>
    </style:style>
    <style:style style:name="T516_5" style:family="text">
      <style:text-properties fo:font-size="11pt" style:font-size-asian="11pt" style:font-name-complex="Arial" style:font-size-complex="11pt"/>
    </style:style>
    <style:style style:name="T516_6" style:family="text">
      <style:text-properties fo:font-size="11pt" style:font-size-asian="11pt" style:font-name-complex="Arial" style:font-size-complex="11pt"/>
    </style:style>
    <style:style style:name="T516_7" style:family="text">
      <style:text-properties fo:font-size="11pt" style:font-size-asian="11pt" style:font-name-complex="Arial" style:font-size-complex="11pt"/>
    </style:style>
    <style:style style:name="T516_8" style:family="text">
      <style:text-properties fo:font-size="11pt" style:font-size-asian="11pt" style:font-name-complex="Arial" style:font-size-complex="11pt"/>
    </style:style>
    <style:style style:name="T516_9" style:family="text">
      <style:text-properties fo:font-size="11pt" style:font-size-asian="11pt" style:font-name-complex="Arial" style:font-size-complex="11pt"/>
    </style:style>
    <style:style style:name="T516_10" style:family="text">
      <style:text-properties fo:font-size="11pt" style:font-size-asian="11pt" style:font-name-complex="Arial" style:font-size-complex="11pt"/>
    </style:style>
    <style:style style:name="T516_11" style:family="text">
      <style:text-properties fo:font-size="11pt" style:font-size-asian="11pt" style:font-name-complex="Arial" style:font-size-complex="11pt"/>
    </style:style>
    <style:style style:name="T516_12" style:family="text">
      <style:text-properties fo:font-size="11pt" style:font-size-asian="11pt" style:font-name-complex="Arial" style:font-size-complex="11pt"/>
    </style:style>
    <style:style style:name="T516_13" style:family="text">
      <style:text-properties fo:font-size="11pt" style:font-size-asian="11pt" style:font-name-complex="Arial" style:font-size-complex="11pt"/>
    </style:style>
    <style:style style:name="T516_14" style:family="text">
      <style:text-properties fo:font-size="11pt" style:font-size-asian="11pt" style:font-name-complex="Arial" style:font-size-complex="11pt"/>
    </style:style>
    <style:style style:name="T516_15" style:family="text">
      <style:text-properties fo:font-size="11pt" style:font-size-asian="11pt" style:font-name-complex="Arial" style:font-size-complex="11pt"/>
    </style:style>
    <style:style style:name="T516_16" style:family="text">
      <style:text-properties fo:font-size="11pt" style:font-size-asian="11pt" style:font-name-complex="Arial" style:font-size-complex="11pt"/>
    </style:style>
    <style:style style:name="T516_17" style:family="text">
      <style:text-properties fo:font-size="11pt" style:font-size-asian="11pt" style:font-name-complex="Arial" style:font-size-complex="11pt"/>
    </style:style>
    <style:style style:name="T516_18" style:family="text">
      <style:text-properties fo:font-size="11pt" style:font-size-asian="11pt" style:font-name-complex="Arial" style:font-size-complex="11pt"/>
    </style:style>
    <style:style style:name="T516_19" style:family="text">
      <style:text-properties fo:font-size="11pt" style:font-size-asian="11pt" style:font-name-complex="Arial" style:font-size-complex="11pt"/>
    </style:style>
    <style:style style:name="T516_20" style:family="text">
      <style:text-properties fo:font-size="11pt" style:font-size-asian="11pt" style:font-name-complex="Arial" style:font-size-complex="11pt"/>
    </style:style>
    <style:style style:name="T516_21" style:family="text">
      <style:text-properties fo:font-size="11pt" style:font-size-asian="11pt" style:font-name-complex="Arial" style:font-size-complex="11pt"/>
    </style:style>
    <style:style style:name="T516_22" style:family="text">
      <style:text-properties fo:font-size="11pt" style:font-size-asian="11pt" style:font-name-complex="Arial" style:font-size-complex="11pt"/>
    </style:style>
    <style:style style:name="T516_23" style:family="text">
      <style:text-properties fo:font-size="11pt" style:font-size-asian="11pt" style:font-name-complex="Arial" style:font-size-complex="11pt"/>
    </style:style>
    <style:style style:name="T516_24" style:family="text">
      <style:text-properties fo:font-size="11pt" style:font-size-asian="11pt" style:font-name-complex="Arial" style:font-size-complex="11pt"/>
    </style:style>
    <style:style style:name="T516_25" style:family="text">
      <style:text-properties fo:font-size="11pt" style:font-size-asian="11pt" style:font-name-complex="Arial" style:font-size-complex="11pt"/>
    </style:style>
    <style:style style:name="T516_26" style:family="text">
      <style:text-properties fo:font-size="11pt" style:font-size-asian="11pt" style:font-name-complex="Arial" style:font-size-complex="11pt"/>
    </style:style>
    <style:style style:name="T516_27" style:family="text">
      <style:text-properties fo:font-size="11pt" style:font-size-asian="11pt" style:font-name-complex="Arial" style:font-size-complex="11pt"/>
    </style:style>
    <style:style style:name="T516_28" style:family="text">
      <style:text-properties fo:font-size="11pt" style:font-size-asian="11pt" style:font-name-complex="Arial" style:font-size-complex="11pt"/>
    </style:style>
    <style:style style:name="T516_29" style:family="text">
      <style:text-properties fo:font-size="11pt" style:font-size-asian="11pt" style:font-name-complex="Arial" style:font-size-complex="11pt"/>
    </style:style>
    <style:style style:name="T516_30" style:family="text">
      <style:text-properties fo:font-size="11pt" style:font-size-asian="11pt" style:font-name-complex="Arial" style:font-size-complex="11pt"/>
    </style:style>
    <style:style style:name="P517" style:family="paragraph" style:parent-style-name="Normal">
      <style:text-properties fo:font-size="10pt" style:font-size-asian="10pt" style:font-name-complex="Arial" style:font-size-complex="10pt" fo:language="en" fo:language-asian="en" fo:country-asian="GB" fo:font-weight="bold" style:font-weight-asian="bold"/>
    </style:style>
    <style:style style:name="P518" style:family="paragraph" style:parent-style-name="Normal">
      <style:text-properties fo:font-size="10pt" style:font-size-asian="10pt" style:font-size-complex="11pt"/>
    </style:style>
    <style:style style:name="P519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19_1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T519_2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T519_3" style:family="text">
      <style:text-properties fo:font-size="10pt" style:font-size-asian="10pt" style:font-name-complex="Arial" style:font-size-complex="10pt" style:font-weight-complex="bold"/>
    </style:style>
    <style:style style:name="P520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521" style:family="paragraph" style:parent-style-name="Normal"/>
    <style:style style:name="T521_1" style:family="text">
      <style:text-properties fo:font-size="11pt" style:font-size-asian="11pt" style:font-size-complex="11pt" fo:font-weight="bold" style:font-weight-asian="bold" style:font-weight-complex="bold"/>
    </style:style>
    <style:style style:name="T521_2" style:family="text">
      <style:text-properties fo:font-size="11pt" style:font-size-asian="11pt" style:font-size-complex="11pt" fo:font-weight="bold" style:font-weight-asian="bold" style:font-weight-complex="bold"/>
    </style:style>
    <style:style style:name="P522" style:family="paragraph" style:parent-style-name="Normal">
      <style:text-properties fo:font-size="10pt" style:font-size-asian="10pt" style:font-name-complex="Arial" style:font-size-complex="10pt"/>
    </style:style>
    <style:style style:name="P523" style:family="paragraph" style:parent-style-name="Normal">
      <style:paragraph-properties fo:text-align="justify" fo:margin-top="0.071cm"/>
    </style:style>
    <style:style style:name="T523_1" style:family="text">
      <style:text-properties fo:font-size="11pt" style:font-name-asian="Arial" style:font-size-asian="11pt" style:font-name-complex="Arial" style:font-size-complex="11pt"/>
    </style:style>
    <style:style style:name="T523_2" style:family="text">
      <style:text-properties fo:font-size="11pt" style:font-name-asian="Arial" style:font-size-asian="11pt" style:font-name-complex="Arial" style:font-size-complex="11pt"/>
    </style:style>
    <style:style style:name="T523_3" style:family="text">
      <style:text-properties fo:font-size="11pt" style:font-name-asian="Arial" style:font-size-asian="11pt" style:font-name-complex="Arial" style:font-size-complex="11pt"/>
    </style:style>
    <style:style style:name="T523_4" style:family="text">
      <style:text-properties fo:font-size="11pt" style:font-name-asian="Arial" style:font-size-asian="11pt" style:font-name-complex="Arial" style:font-size-complex="11pt"/>
    </style:style>
    <style:style style:name="T523_5" style:family="text">
      <style:text-properties fo:font-size="11pt" style:font-name-asian="Arial" style:font-size-asian="11pt" style:font-name-complex="Arial" style:font-size-complex="11pt"/>
    </style:style>
    <style:style style:name="P524" style:family="paragraph" style:parent-style-name="Normal">
      <style:paragraph-properties fo:text-align="justify" fo:margin-top="0.071cm"/>
      <style:text-properties fo:font-size="11pt" style:font-name-asian="Arial" style:font-size-asian="11pt" style:font-name-complex="Arial" style:font-size-complex="11pt"/>
    </style:style>
    <style:style style:name="P525" style:family="paragraph" style:parent-style-name="Normal">
      <style:paragraph-properties fo:text-align="justify" fo:margin-top="0.071cm"/>
    </style:style>
    <style:style style:name="T525_1" style:family="text">
      <style:text-properties fo:font-size="11pt" style:font-name-asian="Arial" style:font-size-asian="11pt" style:font-name-complex="Arial" style:font-size-complex="11pt"/>
    </style:style>
    <style:style style:name="T525_2" style:family="text">
      <style:text-properties fo:font-size="11pt" style:font-name-asian="Arial" style:font-size-asian="11pt" style:font-name-complex="Arial" style:font-size-complex="11pt"/>
    </style:style>
    <style:style style:name="T525_3" style:family="text">
      <style:text-properties fo:font-size="11pt" style:font-name-asian="Arial" style:font-size-asian="11pt" style:font-name-complex="Arial" style:font-size-complex="11pt"/>
    </style:style>
    <style:style style:name="T525_4" style:family="text">
      <style:text-properties fo:font-size="11pt" style:font-name-asian="Arial" style:font-size-asian="11pt" style:font-name-complex="Arial" style:font-size-complex="11pt"/>
    </style:style>
    <style:style style:name="T525_5" style:family="text">
      <style:text-properties fo:font-size="11pt" style:font-name-asian="Arial" style:font-size-asian="11pt" style:font-name-complex="Arial" style:font-size-complex="11pt"/>
    </style:style>
    <style:style style:name="T525_6" style:family="text">
      <style:text-properties fo:font-size="11pt" style:font-name-asian="Arial" style:font-size-asian="11pt" style:font-name-complex="Arial" style:font-size-complex="11pt"/>
    </style:style>
    <style:style style:name="T525_7" style:family="text">
      <style:text-properties fo:font-size="10pt" style:font-name-asian="Arial" style:font-size-asian="10pt" style:font-name-complex="Arial" style:font-size-complex="10pt"/>
    </style:style>
    <style:style style:name="T525_8" style:family="text">
      <style:text-properties fo:color="#000000" fo:font-size="10pt" style:font-name-asian="Arial" style:font-size-asian="10pt" style:font-name-complex="Arial" style:font-size-complex="10pt"/>
    </style:style>
    <style:style style:name="P526" style:family="paragraph" style:parent-style-name="Normal">
      <style:paragraph-properties fo:margin-top="0.071cm" fo:margin-bottom="0.071cm"/>
      <style:text-properties fo:font-size="10pt" style:font-size-asian="10pt" style:font-name-complex="Arial" style:font-size-complex="10pt"/>
    </style:style>
    <style:style style:name="P527" style:family="paragraph" style:parent-style-name="Normal">
      <style:paragraph-properties fo:text-align="justify"/>
    </style:style>
    <style:style style:name="T527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527_2" style:family="text">
      <style:text-properties fo:font-size="10pt" style:font-name-asian="Arial" style:font-size-asian="10pt" style:font-name-complex="Arial" style:font-size-complex="10pt"/>
    </style:style>
    <style:style style:name="T527_3" style:family="text">
      <style:text-properties fo:color="#000000" fo:font-size="10pt" style:font-name-asian="Arial" style:font-size-asian="10pt" style:font-name-complex="Arial" style:font-size-complex="10pt"/>
    </style:style>
    <style:style style:name="P528" style:family="paragraph" style:parent-style-name="Normal">
      <style:text-properties fo:font-size="10pt" style:font-size-asian="10pt" style:font-name-complex="Arial" style:font-size-complex="10pt"/>
    </style:style>
    <style:style style:name="Table18" style:family="table">
      <style:table-properties table:align="left" style:width="15.903cm" fo:margin-left="0cm"/>
    </style:style>
    <style:style style:name="Column74" style:family="table-column">
      <style:table-column-properties style:column-width="6.357cm"/>
    </style:style>
    <style:style style:name="Column75" style:family="table-column">
      <style:table-column-properties style:column-width="1.903cm"/>
    </style:style>
    <style:style style:name="Column76" style:family="table-column">
      <style:table-column-properties style:column-width="5.703cm"/>
    </style:style>
    <style:style style:name="Column77" style:family="table-column">
      <style:table-column-properties style:column-width="1.94cm"/>
    </style:style>
    <style:style style:name="Row63" style:family="table-row"/>
    <style:style style:name="Cell222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9" style:family="paragraph" style:parent-style-name="Normal">
      <style:paragraph-properties fo:text-align="center" fo:line-height="100%" fo:margin-bottom="0cm"/>
    </style:style>
    <style:style style:name="T5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Cell223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0" style:family="paragraph" style:parent-style-name="Normal">
      <style:paragraph-properties fo:text-align="center" fo:line-height="100%" fo:margin-bottom="0cm"/>
    </style:style>
    <style:style style:name="T53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Cell224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1" style:family="paragraph" style:parent-style-name="Normal">
      <style:paragraph-properties fo:text-align="center" fo:line-height="100%" fo:margin-bottom="0cm"/>
    </style:style>
    <style:style style:name="T5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Cell22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2" style:family="paragraph" style:parent-style-name="Normal">
      <style:paragraph-properties fo:text-align="center" fo:line-height="100%" fo:margin-bottom="0cm"/>
    </style:style>
    <style:style style:name="T5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Row64" style:family="table-row"/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3" style:family="paragraph" style:parent-style-name="Normal">
      <style:paragraph-properties fo:line-height="100%" fo:margin-bottom="0cm"/>
    </style:style>
    <style:style style:name="T5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4" style:family="paragraph" style:parent-style-name="Normal">
      <style:paragraph-properties fo:line-height="100%" fo:margin-bottom="0cm"/>
    </style:style>
    <style:style style:name="T5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5" style:family="paragraph" style:parent-style-name="Normal">
      <style:paragraph-properties fo:line-height="100%" fo:margin-bottom="0cm"/>
    </style:style>
    <style:style style:name="T5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6" style:family="paragraph" style:parent-style-name="Normal">
      <style:paragraph-properties fo:line-height="100%" fo:margin-bottom="0cm"/>
    </style:style>
    <style:style style:name="T5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Row65" style:family="table-row"/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7" style:family="paragraph" style:parent-style-name="Normal">
      <style:paragraph-properties fo:line-height="100%" fo:margin-bottom="0cm"/>
    </style:style>
    <style:style style:name="T5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T53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8" style:family="paragraph" style:parent-style-name="Normal">
      <style:paragraph-properties fo:line-height="100%" fo:margin-bottom="0cm"/>
    </style:style>
    <style:style style:name="T5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9" style:family="paragraph" style:parent-style-name="Normal">
      <style:paragraph-properties fo:line-height="100%" fo:margin-bottom="0cm"/>
    </style:style>
    <style:style style:name="T5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T53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0" style:family="paragraph" style:parent-style-name="Normal">
      <style:paragraph-properties fo:line-height="100%" fo:margin-bottom="0cm"/>
    </style:style>
    <style:style style:name="T5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Row66" style:family="table-row"/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1" style:family="paragraph" style:parent-style-name="Normal">
      <style:paragraph-properties fo:line-height="100%" fo:margin-bottom="0cm"/>
    </style:style>
    <style:style style:name="T5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2" style:family="paragraph" style:parent-style-name="Normal">
      <style:paragraph-properties fo:line-height="100%" fo:margin-bottom="0cm"/>
    </style:style>
    <style:style style:name="T5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3" style:family="paragraph" style:parent-style-name="Normal">
      <style:paragraph-properties fo:line-height="100%" fo:margin-bottom="0cm"/>
    </style:style>
    <style:style style:name="T5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4" style:family="paragraph" style:parent-style-name="Normal">
      <style:paragraph-properties fo:line-height="100%" fo:margin-bottom="0cm"/>
    </style:style>
    <style:style style:name="T5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Row67" style:family="table-row"/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5" style:family="paragraph" style:parent-style-name="Normal">
      <style:paragraph-properties fo:line-height="100%" fo:margin-bottom="0cm"/>
    </style:style>
    <style:style style:name="T5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6" style:family="paragraph" style:parent-style-name="Normal">
      <style:paragraph-properties fo:line-height="100%" fo:margin-bottom="0cm"/>
    </style:style>
    <style:style style:name="T54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7" style:family="paragraph" style:parent-style-name="Normal">
      <style:paragraph-properties fo:line-height="100%" fo:margin-bottom="0cm"/>
    </style:style>
    <style:style style:name="T5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8" style:family="paragraph" style:parent-style-name="Normal">
      <style:paragraph-properties fo:line-height="100%" fo:margin-bottom="0cm"/>
    </style:style>
    <style:style style:name="T5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Row68" style:family="table-row"/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9" style:family="paragraph" style:parent-style-name="Normal">
      <style:paragraph-properties fo:line-height="100%" fo:margin-bottom="0cm"/>
    </style:style>
    <style:style style:name="T5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0" style:family="paragraph" style:parent-style-name="Normal">
      <style:paragraph-properties fo:line-height="100%" fo:margin-bottom="0cm"/>
    </style:style>
    <style:style style:name="T55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1" style:family="paragraph" style:parent-style-name="Normal">
      <style:paragraph-properties fo:line-height="100%" fo:margin-bottom="0cm"/>
    </style:style>
    <style:style style:name="T5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2" style:family="paragraph" style:parent-style-name="Normal">
      <style:paragraph-properties fo:line-height="100%" fo:margin-bottom="0cm"/>
    </style:style>
    <style:style style:name="T5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Row69" style:family="table-row"/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3" style:family="paragraph" style:parent-style-name="Normal">
      <style:paragraph-properties fo:line-height="100%" fo:margin-bottom="0cm"/>
    </style:style>
    <style:style style:name="T55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4" style:family="paragraph" style:parent-style-name="Normal">
      <style:paragraph-properties fo:line-height="100%" fo:margin-bottom="0cm"/>
    </style:style>
    <style:style style:name="T5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5" style:family="paragraph" style:parent-style-name="Normal">
      <style:paragraph-properties fo:line-height="100%" fo:margin-bottom="0cm"/>
    </style:style>
    <style:style style:name="T55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6" style:family="paragraph" style:parent-style-name="Normal">
      <style:paragraph-properties fo:line-height="100%" fo:margin-bottom="0cm"/>
    </style:style>
    <style:style style:name="T5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Row70" style:family="table-row"/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7" style:family="paragraph" style:parent-style-name="Normal">
      <style:paragraph-properties fo:line-height="100%" fo:margin-bottom="0cm"/>
    </style:style>
    <style:style style:name="T5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8" style:family="paragraph" style:parent-style-name="Normal">
      <style:paragraph-properties fo:line-height="100%" fo:margin-bottom="0cm"/>
    </style:style>
    <style:style style:name="T55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9" style:family="paragraph" style:parent-style-name="Normal">
      <style:paragraph-properties fo:line-height="100%" fo:margin-bottom="0cm"/>
    </style:style>
    <style:style style:name="T5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0" style:family="paragraph" style:parent-style-name="Normal">
      <style:paragraph-properties fo:line-height="100%" fo:margin-bottom="0cm"/>
    </style:style>
    <style:style style:name="T5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Row71" style:family="table-row"/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1" style:family="paragraph" style:parent-style-name="Normal">
      <style:paragraph-properties fo:line-height="100%" fo:margin-bottom="0cm"/>
    </style:style>
    <style:style style:name="T56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2" style:family="paragraph" style:parent-style-name="Normal">
      <style:paragraph-properties fo:line-height="100%" fo:margin-bottom="0cm"/>
    </style:style>
    <style:style style:name="T56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3" style:family="paragraph" style:parent-style-name="Normal">
      <style:paragraph-properties fo:line-height="100%" fo:margin-bottom="0cm"/>
    </style:style>
    <style:style style:name="T56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4" style:family="paragraph" style:parent-style-name="Normal">
      <style:paragraph-properties fo:line-height="100%" fo:margin-bottom="0cm"/>
    </style:style>
    <style:style style:name="T5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P565" style:family="paragraph" style:parent-style-name="Normal">
      <style:paragraph-properties fo:text-align="justify"/>
      <style:text-properties fo:font-style="italic" style:font-style-asian="italic" style:font-style-complex="italic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566" style:family="paragraph" style:parent-style-name="Normal">
      <style:paragraph-properties fo:text-align="justify"/>
    </style:style>
    <style:style style:name="T566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567" style:family="paragraph" style:parent-style-name="Normal">
      <style:paragraph-properties fo:text-align="justify"/>
    </style:style>
    <style:style style:name="P568" style:family="paragraph" style:parent-style-name="Normal">
      <style:paragraph-properties fo:text-align="justify"/>
    </style:style>
    <style:style style:name="T568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68_2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68_3" style:family="text">
      <style:text-properties fo:font-size="11pt" style:font-name-asian="Arial" style:font-size-asian="11pt" style:font-name-complex="Arial" style:font-size-complex="11pt"/>
    </style:style>
    <style:style style:name="T568_4" style:family="text">
      <style:text-properties fo:color="#000000" fo:font-size="11pt" style:font-name-asian="Arial" style:font-size-asian="11pt" style:font-name-complex="Arial" style:font-size-complex="11pt"/>
    </style:style>
    <style:style style:name="T568_5" style:family="text">
      <style:text-properties fo:color="#000000" fo:font-size="11pt" style:font-name-asian="Arial" style:font-size-asian="11pt" style:font-name-complex="Arial" style:font-size-complex="11pt"/>
    </style:style>
    <style:style style:name="T568_6" style:family="text">
      <style:text-properties fo:color="#000000" fo:font-size="11pt" style:font-name-asian="Arial" style:font-size-asian="11pt" style:font-name-complex="Arial" style:font-size-complex="11pt"/>
    </style:style>
    <style:style style:name="P569" style:family="paragraph" style:parent-style-name="Normal">
      <style:paragraph-properties fo:text-align="justify"/>
    </style:style>
    <style:style style:name="T569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69_2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69_3" style:family="text">
      <style:text-properties fo:color="#ff0000" fo:font-size="11pt" style:font-name-asian="Arial" style:font-size-asian="11pt" style:font-name-complex="Arial" style:font-size-complex="11pt"/>
    </style:style>
    <style:style style:name="T569_4" style:family="text">
      <style:text-properties fo:color="#0b0c0c" fo:font-size="11pt" style:font-name-asian="Arial" style:font-size-asian="11pt" style:font-name-complex="Arial" style:font-size-complex="11pt"/>
    </style:style>
    <style:style style:name="T569_5" style:family="text">
      <style:text-properties fo:color="#000000" fo:font-size="11pt" style:font-name-asian="Arial" style:font-size-asian="11pt" style:font-name-complex="Arial" style:font-size-complex="11pt"/>
    </style:style>
    <style:style style:name="T569_6" style:family="text">
      <style:text-properties fo:color="#0b0c0c" fo:font-size="11pt" style:font-name-asian="Arial" style:font-size-asian="11pt" style:font-name-complex="Arial" style:font-size-complex="11pt"/>
    </style:style>
    <style:style style:name="T569_7" style:family="text">
      <style:text-properties fo:color="#0b0c0c" fo:font-size="11pt" style:font-name-asian="Arial" style:font-size-asian="11pt" style:font-name-complex="Arial" style:font-size-complex="11pt"/>
    </style:style>
    <style:style style:name="T569_8" style:family="text">
      <style:text-properties fo:color="#000000" fo:font-size="11pt" style:font-name-asian="Arial" style:font-size-asian="11pt" style:font-name-complex="Arial" style:font-size-complex="11pt"/>
    </style:style>
    <style:style style:name="T569_9" style:family="text">
      <style:text-properties fo:color="#0b0c0c" fo:font-size="11pt" style:font-name-asian="Arial" style:font-size-asian="11pt" style:font-name-complex="Arial" style:font-size-complex="11pt"/>
    </style:style>
    <style:style style:name="P570" style:family="paragraph" style:parent-style-name="Normal">
      <style:paragraph-properties fo:text-align="justify"/>
    </style:style>
    <style:style style:name="T570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70_2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70_3" style:family="text">
      <style:text-properties fo:font-size="11pt" style:font-name-asian="Arial" style:font-size-asian="11pt" style:font-name-complex="Arial" style:font-size-complex="11pt"/>
    </style:style>
    <style:style style:name="T570_4" style:family="text">
      <style:text-properties fo:font-size="11pt" style:font-name-asian="Arial" style:font-size-asian="11pt" style:font-name-complex="Arial" style:font-size-complex="11pt"/>
    </style:style>
    <style:style style:name="T570_5" style:family="text">
      <style:text-properties fo:font-size="11pt" style:font-name-asian="Arial" style:font-size-asian="11pt" style:font-name-complex="Arial" style:font-size-complex="11pt"/>
    </style:style>
    <style:style style:name="T570_6" style:family="text">
      <style:text-properties fo:font-size="11pt" style:font-name-asian="Arial" style:font-size-asian="11pt" style:font-name-complex="Arial" style:font-size-complex="11pt"/>
    </style:style>
    <style:style style:name="T570_7" style:family="text">
      <style:text-properties fo:font-size="11pt" style:font-name-asian="Arial" style:font-size-asian="11pt" style:font-name-complex="Arial" style:font-size-complex="11pt"/>
    </style:style>
    <style:style style:name="T570_8" style:family="text">
      <style:text-properties fo:font-size="11pt" style:font-name-asian="Arial" style:font-size-asian="11pt" style:font-name-complex="Arial" style:font-size-complex="11pt"/>
    </style:style>
    <style:style style:name="T570_9" style:family="text">
      <style:text-properties fo:font-size="11pt" style:font-name-asian="Arial" style:font-size-asian="11pt" style:font-name-complex="Arial" style:font-size-complex="11pt"/>
    </style:style>
    <style:style style:name="T570_10" style:family="text">
      <style:text-properties fo:font-size="11pt" style:font-name-asian="Arial" style:font-size-asian="11pt" style:font-name-complex="Arial" style:font-size-complex="11pt"/>
    </style:style>
    <style:style style:name="T570_11" style:family="text">
      <style:text-properties fo:color="#000000" fo:font-size="11pt" style:font-name-asian="Arial" style:font-size-asian="11pt" style:font-name-complex="Arial" style:font-size-complex="11pt"/>
    </style:style>
    <style:style style:name="P571" style:family="paragraph" style:parent-style-name="Normal">
      <style:paragraph-properties fo:text-align="justify"/>
    </style:style>
    <style:style style:name="T571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71_2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71_3" style:family="text">
      <style:text-properties fo:font-size="11pt" style:font-name-asian="Arial" style:font-size-asian="11pt" style:font-name-complex="Arial" style:font-size-complex="11pt"/>
    </style:style>
    <style:style style:name="T571_4" style:family="text">
      <style:text-properties fo:color="#000000" fo:font-size="11pt" style:font-name-asian="Arial" style:font-size-asian="11pt" style:font-name-complex="Arial" style:font-size-complex="11pt"/>
    </style:style>
    <style:style style:name="P572" style:family="paragraph" style:parent-style-name="Normal">
      <style:paragraph-properties fo:text-align="justify"/>
    </style:style>
    <style:style style:name="T572_1" style:family="text">
      <style:text-properties fo:font-size="11pt" style:font-name-asian="Arial" style:font-size-asian="11pt" style:font-name-complex="Arial" style:font-size-complex="11pt"/>
    </style:style>
    <style:style style:name="T572_2" style:family="text">
      <style:text-properties fo:color="#000000" fo:font-size="11pt" style:font-name-asian="Arial" style:font-size-asian="11pt" style:font-name-complex="Arial" style:font-size-complex="11pt"/>
    </style:style>
    <style:style style:name="T572_3" style:family="text">
      <style:text-properties fo:color="#0b0c0c" fo:font-size="11pt" style:font-name-asian="Arial" style:font-size-asian="11pt" style:font-name-complex="Arial" style:font-size-complex="11pt"/>
    </style:style>
    <style:style style:name="P573" style:family="paragraph" style:parent-style-name="Normal">
      <style:paragraph-properties fo:text-align="justify"/>
    </style:style>
    <style:style style:name="T573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73_2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73_3" style:family="text">
      <style:text-properties fo:color="#0b0c0c" fo:font-size="11pt" style:font-name-asian="Arial" style:font-size-asian="11pt" style:font-name-complex="Arial" style:font-size-complex="11pt"/>
    </style:style>
    <style:style style:name="T573_4" style:family="text">
      <style:text-properties fo:color="#0b0c0c" fo:font-size="11pt" style:font-name-asian="Arial" style:font-size-asian="11pt" style:font-name-complex="Arial" style:font-size-complex="11pt"/>
    </style:style>
    <style:style style:name="T573_5" style:family="text">
      <style:text-properties fo:color="#0b0c0c" fo:font-size="11pt" style:font-name-asian="Arial" style:font-size-asian="11pt" style:font-name-complex="Arial" style:font-size-complex="11pt"/>
    </style:style>
    <style:style style:name="T573_6" style:family="text">
      <style:text-properties fo:color="#0b0c0c" fo:font-size="11pt" style:font-name-asian="Arial" style:font-size-asian="11pt" style:font-name-complex="Arial" style:font-size-complex="11pt"/>
    </style:style>
    <style:style style:name="T573_7" style:family="text">
      <style:text-properties fo:color="#000000" fo:font-size="11pt" style:font-name-asian="Arial" style:font-size-asian="11pt" style:font-name-complex="Arial" style:font-size-complex="11pt"/>
    </style:style>
    <style:style style:name="T573_8" style:family="text">
      <style:text-properties fo:color="#0b0c0c" fo:font-size="11pt" style:font-name-asian="Arial" style:font-size-asian="11pt" style:font-name-complex="Arial" style:font-size-complex="11pt"/>
    </style:style>
    <style:style style:name="P574" style:family="paragraph" style:parent-style-name="Normal">
      <style:paragraph-properties fo:text-align="justify"/>
    </style:style>
    <style:style style:name="T574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74_2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74_3" style:family="text">
      <style:text-properties fo:color="#0b0c0c" fo:font-size="11pt" style:font-name-asian="Arial" style:font-size-asian="11pt" style:font-name-complex="Arial" style:font-size-complex="11pt"/>
    </style:style>
    <style:style style:name="T574_4" style:family="text">
      <style:text-properties fo:color="#000000" fo:font-size="11pt" style:font-name-asian="Arial" style:font-size-asian="11pt" style:font-name-complex="Arial" style:font-size-complex="11pt"/>
    </style:style>
    <style:style style:name="T574_5" style:family="text">
      <style:text-properties fo:color="#0b0c0c" fo:font-size="11pt" style:font-name-asian="Arial" style:font-size-asian="11pt" style:font-name-complex="Arial" style:font-size-complex="11pt"/>
    </style:style>
    <style:style style:name="P575" style:family="paragraph" style:parent-style-name="Normal">
      <style:text-properties fo:font-size="10pt" style:font-size-asian="10pt" style:font-size-complex="10pt" style:font-weight-complex="bold"/>
    </style:style>
    <style:style style:name="P576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76_1" style:family="text">
      <style:text-properties fo:font-size="14pt" style:font-size-asian="14pt" fo:font-weight="bold" style:font-weight-asian="bold"/>
    </style:style>
    <style:style style:name="T576_2" style:family="text">
      <style:text-properties fo:font-size="14pt" style:font-size-asian="14pt" fo:font-weight="bold" style:font-weight-asian="bold"/>
    </style:style>
    <style:style style:name="P577" style:family="paragraph" style:parent-style-name="Normal">
      <style:text-properties fo:font-size="11pt" style:font-size-asian="11pt" fo:font-weight="bold" style:font-weight-asian="bold"/>
    </style:style>
    <style:style style:name="P578" style:family="paragraph" style:parent-style-name="Normal">
      <style:paragraph-properties fo:margin-top="0.212cm"/>
    </style:style>
    <style:style style:name="T57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79" style:family="paragraph" style:parent-style-name="Normal">
      <style:paragraph-properties fo:text-align="justify" fo:margin-top="0.212cm"/>
    </style:style>
    <style:style style:name="T579_1" style:family="text">
      <style:text-properties fo:font-size="11pt" style:font-name-asian="Arial" style:font-size-asian="11pt" style:font-name-complex="Arial" style:font-size-complex="11pt"/>
    </style:style>
    <style:style style:name="T579_2" style:family="text">
      <style:text-properties fo:font-size="11pt" style:font-name-asian="Arial" style:font-size-asian="11pt" style:font-name-complex="Arial" style:font-size-complex="11pt"/>
    </style:style>
    <style:style style:name="T579_3" style:family="text">
      <style:text-properties fo:font-size="11pt" style:font-name-asian="Arial" style:font-size-asian="11pt" style:font-name-complex="Arial" style:font-size-complex="11pt"/>
    </style:style>
    <style:style style:name="T579_4" style:family="text">
      <style:text-properties fo:font-size="11pt" style:font-name-asian="Arial" style:font-size-asian="11pt" style:font-name-complex="Arial" style:font-size-complex="11pt"/>
    </style:style>
    <style:style style:name="T579_5" style:family="text">
      <style:text-properties fo:font-size="11pt" style:font-name-asian="Arial" style:font-size-asian="11pt" style:font-name-complex="Arial" style:font-size-complex="11pt"/>
    </style:style>
    <style:style style:name="P580" style:family="paragraph" style:parent-style-name="Normal">
      <style:paragraph-properties fo:text-align="justify" fo:margin-top="0.212cm"/>
    </style:style>
    <style:style style:name="T580_1" style:family="text">
      <style:text-properties fo:font-size="11pt" style:font-name-asian="Arial" style:font-size-asian="11pt" style:font-name-complex="Arial" style:font-size-complex="11pt"/>
    </style:style>
    <style:style style:name="T580_2" style:family="text">
      <style:text-properties fo:font-size="11pt" style:font-name-asian="Arial" style:font-size-asian="11pt" style:font-name-complex="Arial" style:font-size-complex="11pt"/>
    </style:style>
    <style:style style:name="T580_3" style:family="text">
      <style:text-properties fo:font-size="11pt" style:font-name-asian="Arial" style:font-size-asian="11pt" style:font-name-complex="Arial" style:font-size-complex="11pt"/>
    </style:style>
    <style:style style:name="T580_4" style:family="text">
      <style:text-properties fo:font-size="11pt" style:font-name-asian="Arial" style:font-size-asian="11pt" style:font-name-complex="Arial" style:font-size-complex="11pt"/>
    </style:style>
    <style:style style:name="T580_5" style:family="text">
      <style:text-properties fo:font-size="11pt" style:font-name-asian="Arial" style:font-size-asian="11pt" style:font-name-complex="Arial" style:font-size-complex="11pt"/>
    </style:style>
    <style:style style:name="P581" style:family="paragraph" style:parent-style-name="Normal">
      <style:paragraph-properties fo:text-align="justify" fo:margin-top="0.212cm"/>
    </style:style>
    <style:style style:name="T581_1" style:family="text">
      <style:text-properties fo:font-size="11pt" style:font-name-asian="Arial" style:font-size-asian="11pt" style:font-name-complex="Arial" style:font-size-complex="11pt"/>
    </style:style>
    <style:style style:name="T581_2" style:family="text">
      <style:text-properties fo:font-size="11pt" style:font-name-asian="Arial" style:font-size-asian="11pt" style:font-name-complex="Arial" style:font-size-complex="11pt"/>
    </style:style>
    <style:style style:name="P582" style:family="paragraph" style:parent-style-name="Normal">
      <style:paragraph-properties fo:text-align="justify" fo:margin-top="0.212cm"/>
    </style:style>
    <style:style style:name="T582_1" style:family="text">
      <style:text-properties fo:font-size="11pt" style:font-name-asian="Arial" style:font-size-asian="11pt" style:font-name-complex="Arial" style:font-size-complex="11pt"/>
    </style:style>
    <style:style style:name="T582_2" style:family="text">
      <style:text-properties fo:font-size="11pt" style:font-name-asian="Arial" style:font-size-asian="11pt" style:font-name-complex="Arial" style:font-size-complex="11pt"/>
    </style:style>
    <style:style style:name="P583" style:family="paragraph" style:parent-style-name="Normal">
      <style:paragraph-properties fo:text-align="justify" fo:margin-top="0.212cm"/>
    </style:style>
    <style:style style:name="T583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83_2" style:family="text">
      <style:text-properties fo:color="#000000" fo:font-size="11pt" style:font-name-asian="Arial" style:font-size-asian="11pt" style:font-name-complex="Arial" style:font-size-complex="11pt"/>
    </style:style>
    <style:style style:name="P584" style:family="paragraph" style:parent-style-name="Normal">
      <style:paragraph-properties fo:text-align="justify" fo:margin-top="0.212cm"/>
    </style:style>
    <style:style style:name="T584_1" style:family="text">
      <style:text-properties fo:font-size="11pt" style:font-name-asian="Arial" style:font-size-asian="11pt" style:font-name-complex="Arial" style:font-size-complex="11pt"/>
    </style:style>
    <style:style style:name="T584_2" style:family="text">
      <style:text-properties fo:font-size="11pt" style:font-name-asian="Arial" style:font-size-asian="11pt" style:font-name-complex="Arial" style:font-size-complex="11pt"/>
    </style:style>
    <style:style style:name="T584_3" style:family="text">
      <style:text-properties fo:font-size="11pt" style:font-name-asian="Arial" style:font-size-asian="11pt" style:font-name-complex="Arial" style:font-size-complex="11pt"/>
    </style:style>
    <style:style style:name="T584_4" style:family="text">
      <style:text-properties fo:font-size="11pt" style:font-name-asian="Arial" style:font-size-asian="11pt" style:font-name-complex="Arial" style:font-size-complex="11pt"/>
    </style:style>
    <style:style style:name="T584_5" style:family="text">
      <style:text-properties fo:font-size="11pt" style:font-name-asian="Arial" style:font-size-asian="11pt" style:font-name-complex="Arial" style:font-size-complex="11pt"/>
    </style:style>
    <style:style style:name="P585" style:family="paragraph" style:parent-style-name="Normal">
      <style:paragraph-properties fo:text-align="justify" fo:margin-top="0.212cm"/>
    </style:style>
    <style:style style:name="T585_1" style:family="text">
      <style:text-properties fo:font-size="11pt" style:font-name-asian="Arial" style:font-size-asian="11pt" style:font-name-complex="Arial" style:font-size-complex="11pt"/>
    </style:style>
    <style:style style:name="T585_2" style:family="text">
      <style:text-properties fo:font-size="11pt" style:font-name-asian="Arial" style:font-size-asian="11pt" style:font-name-complex="Arial" style:font-size-complex="11pt"/>
    </style:style>
    <style:style style:name="P586" style:family="paragraph" style:parent-style-name="Normal">
      <style:paragraph-properties fo:text-align="justify" fo:margin-top="0.212cm"/>
    </style:style>
    <style:style style:name="T586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86_2" style:family="text">
      <style:text-properties fo:color="#000000" fo:font-size="11pt" style:font-name-asian="Arial" style:font-size-asian="11pt" style:font-name-complex="Arial" style:font-size-complex="11pt"/>
    </style:style>
    <style:style style:name="P587" style:family="paragraph" style:parent-style-name="Normal">
      <style:paragraph-properties fo:text-align="justify" fo:margin-top="0.212cm"/>
    </style:style>
    <style:style style:name="T587_1" style:family="text">
      <style:text-properties fo:font-size="11pt" style:font-name-asian="Arial" style:font-size-asian="11pt" style:font-name-complex="Arial" style:font-size-complex="11pt"/>
    </style:style>
    <style:style style:name="P588" style:family="paragraph" style:parent-style-name="Normal">
      <style:paragraph-properties fo:text-align="justify" fo:margin-top="0.212cm"/>
    </style:style>
    <style:style style:name="T588_1" style:family="text">
      <style:text-properties fo:font-size="11pt" style:font-name-asian="Arial" style:font-size-asian="11pt" style:font-name-complex="Arial" style:font-size-complex="11pt"/>
    </style:style>
    <style:style style:name="T588_2" style:family="text">
      <style:text-properties fo:font-size="11pt" style:font-name-asian="Arial" style:font-size-asian="11pt" style:font-name-complex="Arial" style:font-size-complex="11pt"/>
    </style:style>
    <style:style style:name="T588_3" style:family="text">
      <style:text-properties fo:font-size="11pt" style:font-name-asian="Arial" style:font-size-asian="11pt" style:font-name-complex="Arial" style:font-size-complex="11pt"/>
    </style:style>
    <style:style style:name="T588_4" style:family="text">
      <style:text-properties fo:font-size="11pt" style:font-name-asian="Arial" style:font-size-asian="11pt" style:font-name-complex="Arial" style:font-size-complex="11pt"/>
    </style:style>
    <style:style style:name="T588_5" style:family="text">
      <style:text-properties fo:font-size="11pt" style:font-name-asian="Arial" style:font-size-asian="11pt" style:font-name-complex="Arial" style:font-size-complex="11pt"/>
    </style:style>
    <style:style style:name="T588_6" style:family="text">
      <style:text-properties fo:font-size="11pt" style:font-name-asian="Arial" style:font-size-asian="11pt" style:font-name-complex="Arial" style:font-size-complex="11pt"/>
    </style:style>
    <style:style style:name="T588_7" style:family="text">
      <style:text-properties fo:font-size="11pt" style:font-name-asian="Arial" style:font-size-asian="11pt" style:font-name-complex="Arial" style:font-size-complex="11pt"/>
    </style:style>
    <style:style style:name="T588_8" style:family="text">
      <style:text-properties fo:font-size="11pt" style:font-name-asian="Arial" style:font-size-asian="11pt" style:font-name-complex="Arial" style:font-size-complex="11pt"/>
    </style:style>
    <style:style style:name="T588_9" style:family="text">
      <style:text-properties fo:font-size="11pt" style:font-name-asian="Arial" style:font-size-asian="11pt" style:font-name-complex="Arial" style:font-size-complex="11pt"/>
    </style:style>
    <style:style style:name="T588_10" style:family="text">
      <style:text-properties fo:font-size="11pt" style:font-name-asian="Arial" style:font-size-asian="11pt" style:font-name-complex="Arial" style:font-size-complex="11pt"/>
    </style:style>
    <style:style style:name="T588_11" style:family="text">
      <style:text-properties fo:font-size="11pt" style:font-name-asian="Arial" style:font-size-asian="11pt" style:font-name-complex="Arial" style:font-size-complex="11pt"/>
    </style:style>
    <style:style style:name="T588_12" style:family="text">
      <style:text-properties fo:font-size="11pt" style:font-name-asian="Arial" style:font-size-asian="11pt" style:font-name-complex="Arial" style:font-size-complex="11pt"/>
    </style:style>
    <style:style style:name="T588_13" style:family="text">
      <style:text-properties fo:font-size="11pt" style:font-name-asian="Arial" style:font-size-asian="11pt" style:font-name-complex="Arial" style:font-size-complex="11pt"/>
    </style:style>
    <style:style style:name="T588_14" style:family="text">
      <style:text-properties fo:font-size="11pt" style:font-name-asian="Arial" style:font-size-asian="11pt" style:font-name-complex="Arial" style:font-size-complex="11pt"/>
    </style:style>
    <style:style style:name="P589" style:family="paragraph" style:parent-style-name="Normal">
      <style:paragraph-properties fo:text-align="justify" fo:margin-top="0.212cm"/>
    </style:style>
    <style:style style:name="T589_1" style:family="text">
      <style:text-properties fo:font-size="11pt" style:font-name-asian="Arial" style:font-size-asian="11pt" style:font-name-complex="Arial" style:font-size-complex="11pt"/>
    </style:style>
    <style:style style:name="P590" style:family="paragraph" style:parent-style-name="Normal">
      <style:paragraph-properties fo:text-align="justify" fo:margin-top="0.212cm"/>
    </style:style>
    <style:style style:name="T590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90_2" style:family="text">
      <style:text-properties fo:color="#000000" fo:font-size="11pt" style:font-name-asian="Arial" style:font-size-asian="11pt" style:font-name-complex="Arial" style:font-size-complex="11pt"/>
    </style:style>
    <style:style style:name="P591" style:family="paragraph" style:parent-style-name="Normal">
      <style:paragraph-properties fo:text-align="justify" fo:margin-top="0.212cm"/>
    </style:style>
    <style:style style:name="T591_1" style:family="text">
      <style:text-properties fo:font-size="11pt" style:font-name-asian="Arial" style:font-size-asian="11pt" style:font-name-complex="Arial" style:font-size-complex="11pt"/>
    </style:style>
    <style:style style:name="P592" style:family="paragraph" style:parent-style-name="Normal">
      <style:paragraph-properties fo:text-align="justify" fo:margin-top="0.212cm"/>
    </style:style>
    <style:style style:name="T592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92_2" style:family="text">
      <style:text-properties fo:font-size="11pt" style:font-name-asian="Arial" style:font-size-asian="11pt" style:font-name-complex="Arial" style:font-size-complex="11pt"/>
    </style:style>
    <style:style style:name="P593" style:family="paragraph" style:parent-style-name="Normal">
      <style:paragraph-properties fo:text-align="justify" fo:margin-top="0.212cm"/>
    </style:style>
    <style:style style:name="T593_1" style:family="text">
      <style:text-properties fo:font-size="11pt" style:font-name-asian="Arial" style:font-size-asian="11pt" style:font-name-complex="Arial" style:font-size-complex="11pt"/>
    </style:style>
    <style:style style:name="T593_2" style:family="text">
      <style:text-properties style:font-name="Segoe UI" fo:font-size="10.5pt" style:font-name-asian="Segoe UI" style:font-size-asian="10.5pt" style:font-name-complex="Segoe UI" style:font-size-complex="10.5pt"/>
    </style:style>
    <style:style style:name="P594" style:family="paragraph" style:parent-style-name="Normal">
      <style:paragraph-properties fo:text-align="justify" fo:margin-top="0.212cm"/>
    </style:style>
    <style:style style:name="T594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94_2" style:family="text">
      <style:text-properties fo:color="#000000" fo:font-size="11pt" style:font-name-asian="Arial" style:font-size-asian="11pt" style:font-name-complex="Arial" style:font-size-complex="11pt"/>
    </style:style>
    <style:style style:name="P595" style:family="paragraph" style:parent-style-name="Normal">
      <style:paragraph-properties fo:text-align="justify" fo:margin-top="0.212cm"/>
    </style:style>
    <style:style style:name="T595_1" style:family="text">
      <style:text-properties fo:font-size="11pt" style:font-name-asian="Arial" style:font-size-asian="11pt" style:font-name-complex="Arial" style:font-size-complex="11pt"/>
    </style:style>
    <style:style style:name="P596" style:family="paragraph" style:parent-style-name="Normal">
      <style:paragraph-properties fo:text-align="justify" fo:margin-top="0.212cm"/>
    </style:style>
    <style:style style:name="T596_1" style:family="text">
      <style:text-properties fo:font-size="11pt" style:font-name-asian="Arial" style:font-size-asian="11pt" style:font-name-complex="Arial" style:font-size-complex="11pt"/>
    </style:style>
    <style:style style:name="T596_2" style:family="text">
      <style:text-properties fo:font-size="11pt" style:font-name-asian="Arial" style:font-size-asian="11pt" style:font-name-complex="Arial" style:font-size-complex="11pt"/>
    </style:style>
    <style:style style:name="P597" style:family="paragraph" style:parent-style-name="Normal">
      <style:paragraph-properties fo:margin-top="0.212cm"/>
    </style:style>
    <style:style style:name="T597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97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97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97_4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97_5" style:family="text">
      <style:text-properties fo:color="#000000" fo:font-size="11pt" style:font-name-asian="Arial" style:font-size-asian="11pt" style:font-name-complex="Arial" style:font-size-complex="11pt"/>
    </style:style>
    <style:style style:name="T597_6" style:family="text">
      <style:text-properties fo:color="#000000" fo:font-size="11pt" style:font-name-asian="Arial" style:font-size-asian="11pt" style:font-name-complex="Arial" style:font-size-complex="11pt"/>
    </style:style>
    <style:style style:name="T597_7" style:family="text">
      <style:text-properties fo:color="#000000" fo:font-size="11pt" style:font-name-asian="Arial" style:font-size-asian="11pt" style:font-name-complex="Arial" style:font-size-complex="11pt"/>
    </style:style>
    <style:style style:name="T597_8" style:family="text">
      <style:text-properties fo:font-size="11pt" style:font-name-asian="Arial" style:font-size-asian="11pt" style:font-name-complex="Arial" style:font-size-complex="11pt"/>
    </style:style>
    <style:style style:name="T597_9" style:family="text">
      <style:text-properties fo:font-size="11pt" style:font-name-asian="Arial" style:font-size-asian="11pt" style:font-name-complex="Arial" style:font-size-complex="11pt"/>
    </style:style>
    <style:style style:name="T597_10" style:family="text">
      <style:text-properties fo:font-size="11pt" style:font-name-asian="Arial" style:font-size-asian="11pt" style:font-name-complex="Arial" style:font-size-complex="11pt"/>
    </style:style>
    <style:style style:name="T597_11" style:family="text">
      <style:text-properties fo:font-size="11pt" style:font-name-asian="Arial" style:font-size-asian="11pt" style:font-name-complex="Arial" style:font-size-complex="11pt"/>
    </style:style>
    <style:style style:name="T597_12" style:family="text">
      <style:text-properties fo:font-size="11pt" style:font-name-asian="Arial" style:font-size-asian="11pt" style:font-name-complex="Arial" style:font-size-complex="11pt"/>
    </style:style>
    <style:style style:name="T597_13" style:family="text">
      <style:text-properties fo:font-size="11pt" style:font-name-asian="Arial" style:font-size-asian="11pt" style:font-name-complex="Arial" style:font-size-complex="11pt"/>
    </style:style>
    <style:style style:name="T597_14" style:family="text">
      <style:text-properties fo:font-size="11pt" style:font-name-asian="Arial" style:font-size-asian="11pt" style:font-name-complex="Arial" style:font-size-complex="11pt"/>
    </style:style>
    <style:style style:name="T597_15" style:family="text">
      <style:text-properties fo:color="#000000" fo:font-size="11pt" style:font-name-asian="Arial" style:font-size-asian="11pt" style:font-name-complex="Arial" style:font-size-complex="11pt"/>
    </style:style>
    <style:style style:name="P598" style:family="paragraph" style:parent-style-name="List_20_Paragraph">
      <style:paragraph-properties fo:margin-bottom="0cm"/>
      <style:text-properties fo:font-size="10pt" style:font-size-asian="10pt"/>
    </style:style>
    <style:style style:name="P599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99_1" style:family="text">
      <style:text-properties fo:font-size="14pt" style:font-size-asian="14pt" style:font-size-complex="11pt" fo:font-weight="bold" style:font-weight-asian="bold"/>
    </style:style>
    <style:style style:name="T599_2" style:family="text">
      <style:text-properties fo:font-size="14pt" style:font-size-asian="14pt" style:font-size-complex="11pt" fo:font-weight="bold" style:font-weight-asian="bold"/>
    </style:style>
    <style:style style:name="T599_3" style:family="text">
      <style:text-properties fo:font-size="14pt" style:font-size-asian="14pt" style:font-size-complex="11pt" fo:font-weight="bold" style:font-weight-asian="bold"/>
    </style:style>
    <style:style style:name="P600" style:family="paragraph" style:parent-style-name="Normal">
      <style:paragraph-properties fo:text-align="justify"/>
      <style:text-properties fo:color="#000000" fo:font-size="10pt" style:font-size-asian="10pt" style:font-name-complex="Arial" style:font-size-complex="10pt" fo:font-weight="bold" style:font-weight-asian="bold" style:font-weight-complex="bold"/>
    </style:style>
    <style:style style:name="P601" style:family="paragraph" style:parent-style-name="Normal">
      <style:paragraph-properties fo:margin-bottom="0.212cm"/>
    </style:style>
    <style:style style:name="T601_1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P602" style:family="paragraph" style:parent-style-name="Normal">
      <style:paragraph-properties fo:text-align="justify" fo:margin-bottom="0.212cm"/>
    </style:style>
    <style:style style:name="T602_1" style:family="text">
      <style:text-properties fo:font-size="11pt" style:font-size-asian="11pt" style:font-name-complex="Arial" style:font-size-complex="11pt" fo:language-asian="en" fo:country-asian="GB"/>
    </style:style>
    <style:style style:name="T602_2" style:family="text">
      <style:text-properties fo:font-size="11pt" style:font-size-asian="11pt" style:font-name-complex="Arial" style:font-size-complex="11pt" fo:language-asian="en" fo:country-asian="GB"/>
    </style:style>
    <style:style style:name="T602_3" style:family="text">
      <style:text-properties fo:font-size="11pt" style:font-size-asian="11pt" style:font-name-complex="Arial" style:font-size-complex="11pt" fo:language-asian="en" fo:country-asian="GB"/>
    </style:style>
    <style:style style:name="T602_4" style:family="text">
      <style:text-properties fo:font-size="11pt" style:font-size-asian="11pt" style:font-name-complex="Arial" style:font-size-complex="11pt" fo:language-asian="en" fo:country-asian="GB"/>
    </style:style>
    <style:style style:name="T602_5" style:family="text">
      <style:text-properties fo:font-size="11pt" style:font-size-asian="11pt" style:font-name-complex="Arial" style:font-size-complex="11pt" fo:language-asian="en" fo:country-asian="GB"/>
    </style:style>
    <style:style style:name="T602_6" style:family="text">
      <style:text-properties fo:font-size="11pt" style:font-size-asian="11pt" style:font-name-complex="Arial" style:font-size-complex="11pt" fo:language-asian="en" fo:country-asian="GB"/>
    </style:style>
    <style:style style:name="T602_7" style:family="text">
      <style:text-properties fo:font-size="11pt" style:font-size-asian="11pt" style:font-name-complex="Arial" style:font-size-complex="11pt" fo:language-asian="en" fo:country-asian="GB"/>
    </style:style>
    <style:style style:name="P603" style:family="paragraph" style:parent-style-name="Normal">
      <style:paragraph-properties fo:text-align="justify" fo:margin-bottom="0.212cm"/>
    </style:style>
    <style:style style:name="T603_1" style:family="text">
      <style:text-properties fo:font-size="11pt" style:font-size-asian="11pt" style:font-name-complex="Arial" style:font-size-complex="11pt" fo:language-asian="en" fo:country-asian="GB"/>
    </style:style>
    <style:style style:name="T603_2" style:family="text">
      <style:text-properties fo:font-size="11pt" style:font-size-asian="11pt" style:font-name-complex="Arial" style:font-size-complex="11pt" fo:language-asian="en" fo:country-asian="GB"/>
    </style:style>
    <style:style style:name="T603_3" style:family="text">
      <style:text-properties fo:font-size="11pt" style:font-size-asian="11pt" style:font-name-complex="Arial" style:font-size-complex="11pt" fo:language-asian="en" fo:country-asian="GB"/>
    </style:style>
    <style:style style:name="P604" style:family="paragraph" style:parent-style-name="Normal">
      <style:paragraph-properties fo:text-align="justify" fo:margin-bottom="0.212cm"/>
    </style:style>
    <style:style style:name="T604_1" style:family="text">
      <style:text-properties fo:font-size="11pt" style:font-size-asian="11pt" style:font-name-complex="Arial" style:font-size-complex="11pt" fo:language-asian="en" fo:country-asian="GB"/>
    </style:style>
    <style:style style:name="T604_2" style:family="text">
      <style:text-properties fo:font-size="11pt" style:font-size-asian="11pt" style:font-name-complex="Arial" style:font-size-complex="11pt" fo:language-asian="en" fo:country-asian="GB"/>
    </style:style>
    <style:style style:name="T604_3" style:family="text">
      <style:text-properties fo:font-size="11pt" style:font-size-asian="11pt" style:font-name-complex="Arial" style:font-size-complex="11pt" fo:language-asian="en" fo:country-asian="GB"/>
    </style:style>
    <style:style style:name="T604_4" style:family="text">
      <style:text-properties fo:font-size="11pt" style:font-size-asian="11pt" style:font-name-complex="Arial" style:font-size-complex="11pt" fo:language-asian="en" fo:country-asian="GB"/>
    </style:style>
    <style:style style:name="T604_5" style:family="text">
      <style:text-properties fo:font-size="11pt" style:font-size-asian="11pt" style:font-name-complex="Arial" style:font-size-complex="11pt" fo:language-asian="en" fo:country-asian="GB"/>
    </style:style>
    <style:style style:name="P605" style:family="paragraph" style:parent-style-name="Normal">
      <style:paragraph-properties fo:text-align="justify" fo:margin-bottom="0.212cm"/>
    </style:style>
    <style:style style:name="T605_1" style:family="text">
      <style:text-properties fo:font-size="11pt" style:font-size-asian="11pt" style:font-name-complex="Arial" style:font-size-complex="11pt" fo:language-asian="en" fo:country-asian="GB"/>
    </style:style>
    <style:style style:name="P606" style:family="paragraph" style:parent-style-name="Normal">
      <style:paragraph-properties fo:margin-bottom="0.212cm"/>
    </style:style>
    <style:style style:name="T606_1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P607" style:family="paragraph" style:parent-style-name="Normal">
      <style:paragraph-properties fo:text-align="justify" fo:margin-bottom="0.212cm"/>
    </style:style>
    <style:style style:name="T607_1" style:family="text">
      <style:text-properties fo:font-size="11pt" style:font-size-asian="11pt" style:font-name-complex="Arial" style:font-size-complex="11pt" fo:language-asian="en" fo:country-asian="GB"/>
    </style:style>
    <style:style style:name="P608" style:family="paragraph" style:parent-style-name="Normal">
      <style:paragraph-properties fo:text-align="justify" fo:margin-bottom="0.212cm"/>
    </style:style>
    <style:style style:name="T608_1" style:family="text">
      <style:text-properties fo:font-size="11pt" style:font-size-asian="11pt" style:font-name-complex="Arial" style:font-size-complex="11pt" fo:language-asian="en" fo:country-asian="GB"/>
    </style:style>
    <style:style style:name="P609" style:family="paragraph" style:parent-style-name="Normal">
      <style:paragraph-properties fo:text-align="justify" fo:margin-bottom="0.212cm"/>
    </style:style>
    <style:style style:name="T609_1" style:family="text">
      <style:text-properties fo:font-size="11pt" style:font-size-asian="11pt" style:font-name-complex="Arial" style:font-size-complex="11pt" fo:language-asian="en" fo:country-asian="GB"/>
    </style:style>
    <style:style style:name="T609_2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T609_3" style:family="text">
      <style:text-properties fo:font-size="11pt" style:font-size-asian="11pt" style:font-name-complex="Arial" style:font-size-complex="11pt" fo:language-asian="en" fo:country-asian="GB"/>
    </style:style>
    <style:style style:name="T609_4" style:family="text">
      <style:text-properties fo:font-size="11pt" style:font-size-asian="11pt" style:font-name-complex="Arial" style:font-size-complex="11pt" fo:language-asian="en" fo:country-asian="GB"/>
    </style:style>
    <style:style style:name="T609_5" style:family="text">
      <style:text-properties fo:font-size="11pt" style:font-size-asian="11pt" style:font-name-complex="Arial" style:font-size-complex="11pt" fo:language-asian="en" fo:country-asian="GB"/>
    </style:style>
    <style:style style:name="P610" style:family="paragraph" style:parent-style-name="Normal">
      <style:paragraph-properties fo:text-align="justify" fo:margin-bottom="0.212cm"/>
    </style:style>
    <style:style style:name="T610_1" style:family="text">
      <style:text-properties fo:font-size="11pt" style:font-size-asian="11pt" style:font-name-complex="Arial" style:font-size-complex="11pt" fo:language-asian="en" fo:country-asian="GB"/>
    </style:style>
    <style:style style:name="P611" style:family="paragraph" style:parent-style-name="Normal">
      <style:paragraph-properties fo:margin-bottom="0.212cm"/>
    </style:style>
    <style:style style:name="T611_1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P612" style:family="paragraph" style:parent-style-name="Normal">
      <style:paragraph-properties fo:text-align="justify" fo:margin-bottom="0.212cm"/>
    </style:style>
    <style:style style:name="T612_1" style:family="text">
      <style:text-properties fo:font-size="11pt" style:font-size-asian="11pt" style:font-name-complex="Arial" style:font-size-complex="11pt" fo:language-asian="en" fo:country-asian="GB"/>
    </style:style>
    <style:style style:name="P613" style:family="paragraph" style:parent-style-name="Normal">
      <style:paragraph-properties fo:text-align="justify" fo:margin-bottom="0.212cm"/>
    </style:style>
    <style:style style:name="T613_1" style:family="text">
      <style:text-properties fo:font-size="11pt" style:font-size-asian="11pt" style:font-name-complex="Arial" style:font-size-complex="11pt" fo:language-asian="en" fo:country-asian="GB"/>
    </style:style>
    <style:style style:name="T613_2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T613_3" style:family="text">
      <style:text-properties fo:font-size="11pt" style:font-size-asian="11pt" style:font-name-complex="Arial" style:font-size-complex="11pt" fo:language-asian="en" fo:country-asian="GB"/>
    </style:style>
    <style:style style:name="T613_4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T613_5" style:family="text">
      <style:text-properties fo:font-size="11pt" style:font-size-asian="11pt" style:font-name-complex="Arial" style:font-size-complex="11pt" fo:language-asian="en" fo:country-asian="GB"/>
    </style:style>
    <style:style style:name="P614" style:family="paragraph" style:parent-style-name="Normal">
      <style:paragraph-properties fo:text-align="justify" fo:margin-bottom="0.212cm"/>
    </style:style>
    <style:style style:name="T614_1" style:family="text">
      <style:text-properties fo:font-size="11pt" style:font-size-asian="11pt" style:font-name-complex="Arial" style:font-size-complex="11pt" fo:language-asian="en" fo:country-asian="GB"/>
    </style:style>
    <style:style style:name="P615" style:family="paragraph" style:parent-style-name="Normal">
      <style:paragraph-properties fo:text-align="justify" fo:margin-bottom="0.212cm"/>
    </style:style>
    <style:style style:name="T615_1" style:family="text">
      <style:text-properties fo:font-size="11pt" style:font-size-asian="11pt" style:font-name-complex="Arial" style:font-size-complex="11pt" fo:language-asian="en" fo:country-asian="GB"/>
    </style:style>
    <style:style style:name="P616" style:family="paragraph" style:parent-style-name="Normal">
      <style:paragraph-properties fo:text-align="justify" fo:margin-bottom="0.212cm"/>
    </style:style>
    <style:style style:name="T616_1" style:family="text">
      <style:text-properties fo:font-size="11pt" style:font-size-asian="11pt" style:font-name-complex="Arial" style:font-size-complex="11pt" fo:language-asian="en" fo:country-asian="GB"/>
    </style:style>
    <style:style style:name="Table19" style:family="table">
      <style:table-properties table:align="left" style:width="16.252cm" fo:margin-left="-0.009cm"/>
    </style:style>
    <style:style style:name="Column78" style:family="table-column">
      <style:table-column-properties style:column-width="4.251cm"/>
    </style:style>
    <style:style style:name="Column79" style:family="table-column">
      <style:table-column-properties style:column-width="4cm"/>
    </style:style>
    <style:style style:name="Column80" style:family="table-column">
      <style:table-column-properties style:column-width="3.501cm"/>
    </style:style>
    <style:style style:name="Column81" style:family="table-column">
      <style:table-column-properties style:column-width="4.5cm"/>
    </style:style>
    <style:style style:name="Row72" style:family="table-row"/>
    <style:style style:name="Cell25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7" style:family="paragraph" style:parent-style-name="Normal">
      <style:paragraph-properties fo:line-height="100%" fo:margin-bottom="0cm"/>
    </style:style>
    <style:style style:name="T61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8" style:family="paragraph" style:parent-style-name="Normal">
      <style:paragraph-properties fo:line-height="100%" fo:margin-bottom="0cm"/>
    </style:style>
    <style:style style:name="T6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1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1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18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619" style:family="paragraph" style:parent-style-name="Normal">
      <style:paragraph-properties fo:line-height="100%" fo:margin-bottom="0cm"/>
    </style:style>
    <style:style style:name="T6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1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1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620" style:family="paragraph" style:parent-style-name="Normal">
      <style:paragraph-properties fo:line-height="100%" fo:margin-bottom="0cm"/>
    </style:style>
    <style:style style:name="T6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2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621" style:family="paragraph" style:parent-style-name="Normal">
      <style:paragraph-properties fo:line-height="100%" fo:margin-bottom="0cm"/>
    </style:style>
    <style:style style:name="T6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2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6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2" style:family="paragraph" style:parent-style-name="Normal">
      <style:paragraph-properties fo:line-height="100%" fo:margin-bottom="0cm"/>
    </style:style>
    <style:style style:name="T62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3" style:family="paragraph" style:parent-style-name="Normal">
      <style:paragraph-properties fo:line-height="100%" fo:margin-bottom="0cm"/>
    </style:style>
    <style:style style:name="T6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2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624" style:family="paragraph" style:parent-style-name="Normal"/>
    <style:style style:name="P625" style:family="paragraph" style:parent-style-name="Normal"/>
    <style:style style:name="P626" style:family="paragraph" style:parent-style-name="Normal"/>
    <style:style style:name="P627" style:family="paragraph" style:parent-style-name="Normal"/>
    <style:style style:name="P628" style:family="paragraph" style:parent-style-name="Normal"/>
    <style:style style:name="P629" style:family="paragraph" style:parent-style-name="Normal"/>
    <style:style style:name="P630" style:family="paragraph" style:parent-style-name="Normal"/>
    <style:style style:name="P631" style:family="paragraph" style:parent-style-name="Normal"/>
    <style:style style:name="P632" style:family="paragraph" style:parent-style-name="Normal"/>
    <style:style style:name="P633" style:family="paragraph" style:parent-style-name="Normal"/>
    <style:style style:name="P634" style:family="paragraph" style:parent-style-name="Normal"/>
    <style:style style:name="P635" style:family="paragraph" style:parent-style-name="Normal"/>
    <style:style style:name="P636" style:family="paragraph" style:parent-style-name="Normal"/>
    <style:style style:name="P637" style:family="paragraph" style:parent-style-name="Normal"/>
    <style:style style:name="S2" style:family="section" style:master-page-name="MasterPage1">
      <style:section-properties text:dont-balance-text-columns="false">
        <style:columns fo:column-count="0" fo:column-gap="1.249cm"/>
      </style:section-properties>
    </style:style>
    <style:style style:name="P638" style:family="paragraph" style:parent-style-name="Normal" style:master-page-name="MasterPage1"/>
    <style:style style:name="T638_1" style:family="text">
      <style:text-properties fo:font-size="11pt" style:font-size-asian="11pt" style:font-size-complex="11pt" fo:font-weight="bold" style:font-weight-asian="bold" style:font-weight-complex="bold"/>
    </style:style>
    <style:style style:name="T638_2" style:family="text">
      <style:text-properties fo:font-size="11pt" style:font-size-asian="11pt" style:font-size-complex="11pt"/>
    </style:style>
    <style:style style:name="T638_3" style:family="text">
      <style:text-properties fo:font-size="11pt" style:font-size-asian="11pt" style:font-size-complex="11pt"/>
    </style:style>
    <style:style style:name="T638_4" style:family="text">
      <style:text-properties fo:font-size="11pt" style:font-size-asian="11pt" style:font-size-complex="11pt"/>
    </style:style>
    <style:style style:name="P639" style:family="paragraph" style:parent-style-name="Normal"/>
    <style:style style:name="Table20" style:family="table">
      <style:table-properties table:align="left" style:width="27.245cm" fo:margin-left="0cm"/>
    </style:style>
    <style:style style:name="Column82" style:family="table-column">
      <style:table-column-properties style:column-width="2.992cm" style:use-optimal-column-width="false"/>
    </style:style>
    <style:style style:name="Column83" style:family="table-column">
      <style:table-column-properties style:column-width="8.251cm" style:use-optimal-column-width="false"/>
    </style:style>
    <style:style style:name="Column84" style:family="table-column">
      <style:table-column-properties style:column-width="16.002cm" style:use-optimal-column-width="false"/>
    </style:style>
    <style:style style:name="Row73" style:family="table-row">
      <style:table-row-properties style:use-optimal-row-height="false"/>
    </style:style>
    <style:style style:name="Cell262" style:family="table-cell">
      <style:table-cell-properties fo:background-color="#d5dff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0" style:family="paragraph" style:parent-style-name="Normal">
      <style:paragraph-properties fo:line-height="100%" fo:margin-bottom="0cm"/>
    </style:style>
    <style:style style:name="T640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Cell263" style:family="table-cell">
      <style:table-cell-properties fo:background-color="#d5dff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1" style:family="paragraph" style:parent-style-name="Normal">
      <style:paragraph-properties fo:line-height="100%" fo:margin-bottom="0cm"/>
    </style:style>
    <style:style style:name="T641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Cell264" style:family="table-cell">
      <style:table-cell-properties fo:background-color="#d5dff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2" style:family="paragraph" style:parent-style-name="Normal">
      <style:paragraph-properties fo:line-height="100%" fo:margin-bottom="0cm"/>
    </style:style>
    <style:style style:name="T642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Row74" style:family="table-row">
      <style:table-row-properties style:use-optimal-row-height="false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3" style:family="paragraph" style:parent-style-name="Normal">
      <style:paragraph-properties fo:text-indent="-0.635cm" fo:line-height="100%" fo:margin-bottom="0cm" fo:margin-left="0.635cm"/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T643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Cell2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4" style:family="paragraph" style:parent-style-name="Normal">
      <style:paragraph-properties fo:line-height="100%" fo:margin-bottom="0cm"/>
    </style:style>
    <style:style style:name="T644_1" style:family="text">
      <style:text-properties style:font-name="Arial" fo:font-size="11pt" style:font-name-asian="Yu Gothic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T644_2" style:family="text">
      <style:text-properties style:font-name="Arial" fo:font-size="11pt" style:font-name-asian="Yu Gothic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P645" style:family="paragraph" style:parent-style-name="Normal">
      <style:paragraph-properties fo:line-height="100%" fo:margin-bottom="0cm"/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Cell2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6" style:family="paragraph" style:parent-style-name="Normal">
      <style:paragraph-properties fo:text-align="justify" fo:line-height="100%" fo:margin-bottom="0cm"/>
    </style:style>
    <style:style style:name="T646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P647" style:family="paragraph" style:parent-style-name="Normal">
      <style:paragraph-properties fo:text-align="justify" fo:line-height="100%" fo:margin-bottom="0cm"/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P648" style:family="paragraph" style:parent-style-name="Normal">
      <style:paragraph-properties fo:text-align="justify" fo:line-height="100%" fo:margin-bottom="0cm"/>
    </style:style>
    <style:style style:name="T648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P649" style:family="paragraph" style:parent-style-name="Normal">
      <style:paragraph-properties fo:text-align="justify" fo:line-height="100%" fo:margin-bottom="0cm"/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P650" style:family="paragraph" style:parent-style-name="Normal">
      <style:paragraph-properties fo:text-align="justify" fo:line-height="100%" fo:margin-bottom="0cm"/>
    </style:style>
    <style:style style:name="T650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Row75" style:family="table-row">
      <style:table-row-properties style:use-optimal-row-height="false"/>
    </style:style>
    <style:style style:name="Cell2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1" style:family="paragraph" style:parent-style-name="Normal">
      <style:paragraph-properties fo:text-indent="-0.635cm" fo:line-height="100%" fo:margin-bottom="0cm" fo:margin-left="0.635cm"/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T651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Cell2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2" style:family="paragraph" style:parent-style-name="Normal">
      <style:paragraph-properties fo:line-height="100%" fo:margin-bottom="0cm"/>
    </style:style>
    <style:style style:name="T652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T652_2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Cell2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3" style:family="paragraph" style:parent-style-name="Normal">
      <style:paragraph-properties fo:text-align="justify" fo:line-height="100%" fo:margin-bottom="0cm"/>
    </style:style>
    <style:style style:name="T653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P654" style:family="paragraph" style:parent-style-name="Normal">
      <style:paragraph-properties fo:text-align="justify" fo:line-height="100%" fo:margin-bottom="0cm"/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P655" style:family="paragraph" style:parent-style-name="Normal">
      <style:paragraph-properties fo:text-align="justify" fo:line-height="100%" fo:margin-bottom="0cm"/>
    </style:style>
    <style:style style:name="T655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P656" style:family="paragraph" style:parent-style-name="Normal">
      <style:paragraph-properties fo:text-align="justify" fo:line-height="100%" fo:margin-bottom="0cm"/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P657" style:family="paragraph" style:parent-style-name="Normal">
      <style:paragraph-properties fo:text-align="justify" fo:line-height="100%" fo:margin-bottom="0cm"/>
    </style:style>
    <style:style style:name="T657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P658" style:family="paragraph" style:parent-style-name="Normal">
      <style:paragraph-properties fo:text-align="justify" fo:line-height="100%" fo:margin-bottom="0cm"/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P659" style:family="paragraph" style:parent-style-name="Normal">
      <style:paragraph-properties fo:text-align="justify" fo:line-height="100%" fo:margin-bottom="0cm"/>
    </style:style>
    <style:style style:name="T659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Row76" style:family="table-row">
      <style:table-row-properties style:use-optimal-row-height="false"/>
    </style:style>
    <style:style style:name="Cell2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0" style:family="paragraph" style:parent-style-name="Normal">
      <style:paragraph-properties fo:text-indent="-0.635cm" fo:line-height="100%" fo:margin-bottom="0cm" fo:margin-left="0.635cm"/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T660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Cell2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1" style:family="paragraph" style:parent-style-name="Normal">
      <style:paragraph-properties fo:line-height="100%" fo:margin-bottom="0cm"/>
    </style:style>
    <style:style style:name="T661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T661_2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Cell2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2" style:family="paragraph" style:parent-style-name="Normal">
      <style:paragraph-properties fo:text-align="justify" fo:line-height="100%" fo:margin-bottom="0cm"/>
    </style:style>
    <style:style style:name="T662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P663" style:family="paragraph" style:parent-style-name="Normal">
      <style:paragraph-properties fo:text-align="justify" fo:line-height="100%" fo:margin-bottom="0cm"/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P664" style:family="paragraph" style:parent-style-name="Normal">
      <style:paragraph-properties fo:text-align="justify" fo:line-height="100%" fo:margin-bottom="0cm"/>
    </style:style>
    <style:style style:name="T664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P665" style:family="paragraph" style:parent-style-name="Normal">
      <style:paragraph-properties fo:text-align="justify" fo:line-height="100%" fo:margin-bottom="0cm"/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P666" style:family="paragraph" style:parent-style-name="Normal">
      <style:paragraph-properties fo:text-align="justify" fo:line-height="100%" fo:margin-bottom="0cm"/>
    </style:style>
    <style:style style:name="T666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Row77" style:family="table-row">
      <style:table-row-properties style:use-optimal-row-height="false"/>
    </style:style>
    <style:style style:name="Cell2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7" style:family="paragraph" style:parent-style-name="Normal">
      <style:paragraph-properties fo:text-indent="-0.635cm" fo:line-height="100%" fo:margin-bottom="0cm" fo:margin-left="0.635cm"/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T667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Cell2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8" style:family="paragraph" style:parent-style-name="Normal">
      <style:paragraph-properties fo:line-height="100%" fo:margin-bottom="0cm"/>
    </style:style>
    <style:style style:name="T668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T668_2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T668_3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T668_4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T668_5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Cell2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9" style:family="paragraph" style:parent-style-name="Normal">
      <style:paragraph-properties fo:text-align="justify" fo:line-height="100%" fo:margin-bottom="0cm"/>
    </style:style>
    <style:style style:name="T669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T669_2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P670" style:family="paragraph" style:parent-style-name="Normal">
      <style:paragraph-properties fo:text-align="justify" fo:line-height="100%" fo:margin-bottom="0cm"/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P671" style:family="paragraph" style:parent-style-name="Normal">
      <style:paragraph-properties fo:text-align="justify" fo:line-height="100%" fo:margin-bottom="0cm"/>
    </style:style>
    <style:style style:name="T671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P672" style:family="paragraph" style:parent-style-name="Normal">
      <style:paragraph-properties fo:text-align="justify" fo:line-height="100%" fo:margin-bottom="0cm"/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Row78" style:family="table-row">
      <style:table-row-properties style:use-optimal-row-height="false"/>
    </style:style>
    <style:style style:name="Cell27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3" style:family="paragraph" style:parent-style-name="Normal">
      <style:paragraph-properties fo:text-indent="-0.635cm" fo:line-height="100%" fo:margin-bottom="0cm" fo:margin-left="0.635cm"/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T673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Cell27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4" style:family="paragraph" style:parent-style-name="Normal">
      <style:paragraph-properties fo:line-height="100%" fo:margin-bottom="0cm"/>
    </style:style>
    <style:style style:name="T674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T674_2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Cell27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5" style:family="paragraph" style:parent-style-name="Normal">
      <style:paragraph-properties fo:text-align="justify" fo:line-height="100%" fo:margin-bottom="0cm"/>
    </style:style>
    <style:style style:name="T67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P676" style:family="paragraph" style:parent-style-name="Normal">
      <style:paragraph-properties fo:text-align="justify" fo:line-height="100%" fo:margin-bottom="0cm"/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Row79" style:family="table-row">
      <style:table-row-properties style:use-optimal-row-height="false"/>
    </style:style>
    <style:style style:name="Cell28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7" style:family="paragraph" style:parent-style-name="Normal">
      <style:paragraph-properties fo:text-indent="-0.635cm" fo:line-height="100%" fo:margin-bottom="0cm" fo:margin-left="0.635cm"/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T677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T677_2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Cell28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8" style:family="paragraph" style:parent-style-name="Normal">
      <style:paragraph-properties fo:line-height="100%" fo:margin-bottom="0cm"/>
    </style:style>
    <style:style style:name="T678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T678_2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T678_3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T678_4" style:family="text">
      <style:text-properties fo:font-style="italic" style:font-style-asian="italic" style:font-style-complex="italic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T678_5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Cell28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9" style:family="paragraph" style:parent-style-name="Normal">
      <style:paragraph-properties fo:text-align="justify" fo:line-height="100%" fo:margin-bottom="0.176cm"/>
    </style:style>
    <style:style style:name="T67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P680" style:family="paragraph" style:parent-style-name="Normal">
      <style:paragraph-properties fo:text-align="justify" fo:line-height="100%" fo:margin-bottom="0.176cm"/>
    </style:style>
    <style:style style:name="T68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T680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P681" style:family="paragraph" style:parent-style-name="Normal">
      <style:paragraph-properties fo:text-align="justify" fo:line-height="100%" fo:margin-bottom="0.176cm"/>
    </style:style>
    <style:style style:name="T68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P682" style:family="paragraph" style:parent-style-name="Normal">
      <style:paragraph-properties fo:text-align="justify" fo:line-height="100%" fo:margin-bottom="0.176cm"/>
    </style:style>
    <style:style style:name="T68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Row80" style:family="table-row">
      <style:table-row-properties style:use-optimal-row-height="false"/>
    </style:style>
    <style:style style:name="Cell28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3" style:family="paragraph" style:parent-style-name="Normal">
      <style:paragraph-properties fo:text-indent="-0.635cm" fo:line-height="100%" fo:margin-bottom="0cm" fo:margin-left="0.635cm"/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T683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Cell28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4" style:family="paragraph" style:parent-style-name="Normal">
      <style:paragraph-properties fo:line-height="100%" fo:margin-bottom="0cm"/>
    </style:style>
    <style:style style:name="T684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T684_2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T684_3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T684_4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Cell28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5" style:family="paragraph" style:parent-style-name="Normal">
      <style:paragraph-properties fo:line-height="100%" fo:margin-bottom="0cm"/>
    </style:style>
    <style:style style:name="T685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T685_2" style:family="text">
      <style:text-properties style:text-position="super 58%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T685_3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Row81" style:family="table-row">
      <style:table-row-properties style:use-optimal-row-height="false"/>
    </style:style>
    <style:style style:name="Cell28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6" style:family="paragraph" style:parent-style-name="Normal">
      <style:paragraph-properties fo:text-indent="-0.635cm" fo:line-height="100%" fo:margin-bottom="0cm" fo:margin-left="0.635cm"/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T686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Cell28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7" style:family="paragraph" style:parent-style-name="Normal">
      <style:paragraph-properties fo:line-height="100%" fo:margin-bottom="0cm"/>
    </style:style>
    <style:style style:name="T687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T687_2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Cell28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8" style:family="paragraph" style:parent-style-name="Normal">
      <style:paragraph-properties fo:line-height="100%" fo:margin-bottom="0cm"/>
    </style:style>
    <style:style style:name="T68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P689" style:family="paragraph" style:parent-style-name="Normal">
      <style:paragraph-properties fo:line-height="100%" fo:margin-bottom="0cm"/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Row82" style:family="table-row">
      <style:table-row-properties style:use-optimal-row-height="false"/>
    </style:style>
    <style:style style:name="Cell2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0" style:family="paragraph" style:parent-style-name="Normal">
      <style:paragraph-properties fo:text-indent="-0.635cm" fo:line-height="100%" fo:margin-bottom="0cm" fo:margin-left="0.635cm"/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T690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Cell2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1" style:family="paragraph" style:parent-style-name="Normal">
      <style:paragraph-properties fo:line-height="100%" fo:margin-bottom="0cm"/>
    </style:style>
    <style:style style:name="T691_1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T691_2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T691_3" style:family="text">
      <style:text-properties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Cell2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2" style:family="paragraph" style:parent-style-name="Normal">
      <style:paragraph-properties fo:line-height="100%" fo:margin-bottom="0.176cm"/>
    </style:style>
    <style:style style:name="T69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T69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letter-kerning="true"/>
    </style:style>
    <style:style style:name="P693" style:family="paragraph" style:parent-style-name="Normal"/>
    <style:style style:name="P694" style:family="paragraph" style:parent-style-name="Normal"/>
    <style:style style:name="P695" style:family="paragraph" style:parent-style-name="Normal"/>
    <style:style style:name="P696" style:family="paragraph" style:parent-style-name="Normal"/>
    <style:style style:name="T696_1" style:family="text">
      <style:text-properties fo:font-size="11pt" style:font-size-asian="11pt" style:font-size-complex="11pt" fo:font-weight="bold" style:font-weight-asian="bold" style:font-weight-complex="bold"/>
    </style:style>
    <style:style style:name="T696_2" style:family="text">
      <style:text-properties fo:font-size="11pt" style:font-size-asian="11pt" style:font-size-complex="11pt"/>
    </style:style>
    <style:style style:name="P697" style:family="paragraph" style:parent-style-name="Normal"/>
    <style:style style:name="FR1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</office:automatic-styles>
  <office:body>
    <office:text>
      <text:section text:style-name="S1" text:name="S1">
        <text:h text:style-name="P1" text:outline-level="2"><text:span text:style-name="T1_1">Annual<text:s/>Review<text:s/>Template<text:s/></text:span></text:h>
        <text:p text:style-name="P2"/>
        <table:table table:style-name="Table1">
          <table:table-column table:style-name="Column1"/>
          <table:table-column table:style-name="Column2"/>
          <table:table-column table:style-name="Column3"/>
          <table:table-row table:style-name="Row1">
            <table:table-cell table:style-name="Cell1" table:number-columns-spanned="3">
              <text:p text:style-name="P3"><text:span text:style-name="T3_1">Title:<text:s text:c="2"/></text:span><text:span text:style-name="T3_2">Climate<text:s/>and<text:s/>Ocean<text:s/>Adaptation<text:s/>and<text:s/>Sustainable<text:s/>Transition<text:s/>(COAST)<text:s/>Programme</text:span></text:p>
            </table:table-cell>
            <table:covered-table-cell/>
            <table:covered-table-cell/>
          </table:table-row>
          <table:table-row table:style-name="Row2">
            <table:table-cell table:style-name="Cell2" table:number-columns-spanned="2">
              <text:p text:style-name="P4"><text:span text:style-name="T4_1">Programme<text:s/>Value<text:s/>£<text:s/>(full<text:s/>life):</text:span><text:span text:style-name="T4_2"><text:s/></text:span><text:span text:style-name="T4_3">£154<text:s/>million</text:span></text:p>
            </table:table-cell>
            <table:covered-table-cell/>
            <table:table-cell table:style-name="Cell3">
              <text:p text:style-name="P5"><text:span text:style-name="T5_1">Review<text:s/>date:<text:s/></text:span><text:span text:style-name="T5_2">20<text:s/>July<text:s/>2026</text:span></text:p>
            </table:table-cell>
          </table:table-row>
          <table:table-row table:style-name="Row3">
            <table:table-cell table:style-name="Cell4">
              <text:p text:style-name="P6"><text:span text:style-name="T6_1">Programme<text:s/></text:span><text:span text:style-name="T6_2">Code:</text:span><text:span text:style-name="T6_3"><text:s/></text:span><text:span text:style-name="T6_4">301203</text:span></text:p>
              <text:p text:style-name="P7"/>
            </table:table-cell>
            <table:table-cell table:style-name="Cell5">
              <text:p text:style-name="P8"><text:span text:style-name="T8_1">AMP<text:s/>start<text:s/>date:</text:span><text:span text:style-name="T8_2"><text:s/></text:span><text:span text:style-name="T8_3">20<text:s/>July<text:s/>2023</text:span></text:p>
            </table:table-cell>
            <table:table-cell table:style-name="Cell6">
              <text:p text:style-name="P9"><text:span text:style-name="T9_1">AMP<text:s/>end<text:s/>date:</text:span><text:span text:style-name="T9_2"><text:s/></text:span><text:span text:style-name="T9_3">31<text:s/>March<text:s/>2030</text:span></text:p>
            </table:table-cell>
          </table:table-row>
        </table:table>
        <text:p text:style-name="P10"/>
        <text:p text:style-name="P11"><text:span text:style-name="T11_1">Summary<text:s/>of<text:s/>Programme<text:s/>Performance<text:s/></text:span></text:p>
        <table:table table:style-name="Table2"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column table:style-name="Column12"/>
          <table:table-row table:style-name="Row4">
            <table:table-cell table:style-name="Cell7">
              <text:p text:style-name="P12"><text:span text:style-name="T12_1">Year</text:span></text:p>
            </table:table-cell>
            <table:table-cell table:style-name="Cell8">
              <text:p text:style-name="P13"><text:span text:style-name="T13_1">2023/24</text:span></text:p>
            </table:table-cell>
            <table:table-cell table:style-name="Cell9">
              <text:p text:style-name="P14"><text:span text:style-name="T14_1">2024/25</text:span></text:p>
            </table:table-cell>
            <table:table-cell table:style-name="Cell10">
              <text:p text:style-name="P15"><text:span text:style-name="T15_1">2025/26</text:span></text:p>
            </table:table-cell>
            <table:table-cell table:style-name="Cell11">
              <text:p text:style-name="P16"/>
            </table:table-cell>
            <table:table-cell table:style-name="Cell12">
              <text:p text:style-name="P17"/>
            </table:table-cell>
            <table:table-cell table:style-name="Cell13">
              <text:p text:style-name="P18"/>
            </table:table-cell>
            <table:table-cell table:style-name="Cell14">
              <text:p text:style-name="P19"/>
            </table:table-cell>
            <table:table-cell table:style-name="Cell15">
              <text:p text:style-name="P20"/>
            </table:table-cell>
          </table:table-row>
          <table:table-row table:style-name="Row5">
            <table:table-cell table:style-name="Cell16">
              <text:p text:style-name="P21"><text:span text:style-name="T21_1">Overall<text:s/>Output<text:s/>Score</text:span></text:p>
            </table:table-cell>
            <table:table-cell table:style-name="Cell17">
              <text:p text:style-name="P22"><text:span text:style-name="T22_1">A</text:span></text:p>
            </table:table-cell>
            <table:table-cell table:style-name="Cell18">
              <text:p text:style-name="P23"><text:span text:style-name="T23_1">A</text:span></text:p>
            </table:table-cell>
            <table:table-cell table:style-name="Cell19">
              <text:p text:style-name="P24"><text:span text:style-name="T24_1">A</text:span></text:p>
            </table:table-cell>
            <table:table-cell table:style-name="Cell20">
              <text:p text:style-name="P25"/>
            </table:table-cell>
            <table:table-cell table:style-name="Cell21">
              <text:p text:style-name="P26"/>
            </table:table-cell>
            <table:table-cell table:style-name="Cell22">
              <text:p text:style-name="P27"/>
            </table:table-cell>
            <table:table-cell table:style-name="Cell23">
              <text:p text:style-name="P28"/>
            </table:table-cell>
            <table:table-cell table:style-name="Cell24">
              <text:p text:style-name="P29"/>
            </table:table-cell>
          </table:table-row>
          <table:table-row table:style-name="Row6">
            <table:table-cell table:style-name="Cell25">
              <text:p text:style-name="P30"><text:span text:style-name="T30_1">Overall<text:s/>programme<text:s/>risk<text:s/>rating</text:span></text:p>
            </table:table-cell>
            <table:table-cell table:style-name="Cell26">
              <text:p text:style-name="P31"><text:span text:style-name="T31_1">Moderate</text:span></text:p>
            </table:table-cell>
            <table:table-cell table:style-name="Cell27">
              <text:p text:style-name="P32"><text:span text:style-name="T32_1">Moderate<text:s/></text:span></text:p>
            </table:table-cell>
            <table:table-cell table:style-name="Cell28">
              <text:p text:style-name="P33"><text:span text:style-name="T33_1">Moderate</text:span></text:p>
            </table:table-cell>
            <table:table-cell table:style-name="Cell29">
              <text:p text:style-name="P34"/>
            </table:table-cell>
            <table:table-cell table:style-name="Cell30">
              <text:p text:style-name="P35"/>
            </table:table-cell>
            <table:table-cell table:style-name="Cell31">
              <text:p text:style-name="P36"/>
            </table:table-cell>
            <table:table-cell table:style-name="Cell32">
              <text:p text:style-name="P37"/>
            </table:table-cell>
            <table:table-cell table:style-name="Cell33">
              <text:p text:style-name="P38"/>
            </table:table-cell>
          </table:table-row>
        </table:table>
        <text:p text:style-name="P39"/>
        <table:table table:style-name="Table3">
          <table:table-column table:style-name="Column13"/>
          <table:table-column table:style-name="Column14"/>
          <table:table-row table:style-name="Row7">
            <table:table-cell table:style-name="Cell34">
              <text:p text:style-name="P40"><text:span text:style-name="T40_1">DevTracker<text:s/>Link<text:s/>to<text:s/>Business<text:s/>Case:<text:s/></text:span></text:p>
            </table:table-cell>
            <table:table-cell table:style-name="Cell35">
              <text:p text:style-name="P41"><text:span text:style-name="T41_1"><text:a xlink:type="simple" xlink:href="https://iati.fcdo.gov.uk/iati_documents/D0003167.odt"><text:span text:style-name="T41_2">https://iati.fcdo.gov.uk/iati_documents/D0003167.odt</text:span></text:a></text:span><text:span text:style-name="T41_3"><text:s/></text:span></text:p>
            </table:table-cell>
          </table:table-row>
          <table:table-row table:style-name="Row8">
            <table:table-cell table:style-name="Cell36">
              <text:p text:style-name="P42"><text:span text:style-name="T42_1">DevTracker<text:s/>Link<text:s/>to<text:s/>results<text:s/>framework:<text:s/></text:span></text:p>
            </table:table-cell>
            <table:table-cell table:style-name="Cell37">
              <text:p text:style-name="P43"><text:span text:style-name="T43_1"><text:a xlink:type="simple" xlink:href="https://iati.fcdo.gov.uk/iati_documents/D0005171.xlsx"><text:span text:style-name="T43_2">https://iati.fcdo.gov.uk/iati_documents/D0005171.xlsx</text:span></text:a></text:span></text:p>
              <text:p text:style-name="P44"/>
            </table:table-cell>
          </table:table-row>
        </table:table>
        <text:p text:style-name="P45"/>
        <text:p text:style-name="P46"><text:span text:style-name="T46_1">Scoring<text:s/>your<text:s/>programme<text:s/></text:span></text:p>
        <text:p text:style-name="P47"/>
        <text:p text:style-name="P48"><text:span text:style-name="T48_1">The<text:s/>Annual<text:s/>Review<text:s/>assesses<text:s/>and<text:s/>rates<text:s/></text:span><text:span text:style-name="T48_2">outputs</text:span><text:span text:style-name="T48_3"><text:s/>using<text:s/>the<text:s/>following<text:s/>scale.<text:s/></text:span></text:p>
        <text:p text:style-name="P49"/>
        <table:table table:style-name="Table4">
          <table:table-column table:style-name="Column15"/>
          <table:table-column table:style-name="Column16"/>
          <table:table-row table:style-name="Row9">
            <table:table-cell table:style-name="Cell38">
              <text:p text:style-name="P50"><text:span text:style-name="T50_1">Description</text:span></text:p>
            </table:table-cell>
            <table:table-cell table:style-name="Cell39">
              <text:p text:style-name="P51"><text:span text:style-name="T51_1">Score</text:span></text:p>
            </table:table-cell>
          </table:table-row>
          <table:table-row table:style-name="Row10">
            <table:table-cell table:style-name="Cell40">
              <text:p text:style-name="P52"><text:span text:style-name="T52_1">Outputs<text:s/>substantially<text:s/>exceeded<text:s/>expectation</text:span></text:p>
            </table:table-cell>
            <table:table-cell table:style-name="Cell41">
              <text:p text:style-name="P53"><text:span text:style-name="T53_1">A++</text:span></text:p>
            </table:table-cell>
          </table:table-row>
          <table:table-row table:style-name="Row11">
            <table:table-cell table:style-name="Cell42">
              <text:p text:style-name="P54"><text:span text:style-name="T54_1">Outputs<text:s/>moderately<text:s/>exceeded<text:s/>expectation</text:span></text:p>
            </table:table-cell>
            <table:table-cell table:style-name="Cell43">
              <text:p text:style-name="P55"><text:span text:style-name="T55_1">A+</text:span></text:p>
            </table:table-cell>
          </table:table-row>
          <table:table-row table:style-name="Row12">
            <table:table-cell table:style-name="Cell44">
              <text:p text:style-name="P56"><text:span text:style-name="T56_1">Outputs<text:s/>met<text:s/>expectation</text:span></text:p>
            </table:table-cell>
            <table:table-cell table:style-name="Cell45">
              <text:p text:style-name="P57"><text:span text:style-name="T57_1">A</text:span></text:p>
            </table:table-cell>
          </table:table-row>
          <table:table-row table:style-name="Row13">
            <table:table-cell table:style-name="Cell46">
              <text:p text:style-name="P58"><text:span text:style-name="T58_1">Outputs<text:s/>moderately<text:s/>did<text:s/>not<text:s/>meet<text:s/>expectation</text:span></text:p>
            </table:table-cell>
            <table:table-cell table:style-name="Cell47">
              <text:p text:style-name="P59"><text:span text:style-name="T59_1">B</text:span></text:p>
            </table:table-cell>
          </table:table-row>
          <table:table-row table:style-name="Row14">
            <table:table-cell table:style-name="Cell48">
              <text:p text:style-name="P60"><text:span text:style-name="T60_1">Outputs<text:s/>substantially<text:s/>did<text:s/>not<text:s/>meet<text:s/>expectation</text:span></text:p>
            </table:table-cell>
            <table:table-cell table:style-name="Cell49">
              <text:p text:style-name="P61"><text:span text:style-name="T61_1">C</text:span></text:p>
            </table:table-cell>
          </table:table-row>
        </table:table>
        <text:p text:style-name="P62"/>
        <text:h text:style-name="P63" text:outline-level="2"><text:span text:style-name="T63_1">A:<text:s/></text:span><text:span text:style-name="T63_2">SUMMARY<text:s/>AND<text:s/>OVERVIEW</text:span></text:h>
        <text:p text:style-name="P64"/>
        <text:p text:style-name="P65"><text:span text:style-name="T65_1">Description<text:s/>of<text:s/>programme</text:span></text:p>
        <text:p text:style-name="P66"><text:span text:style-name="T66_1">The<text:s/>£154<text:s/>million<text:s/>Climate<text:s/>&amp;<text:s/>Ocean<text:s/>Adaptation<text:s/>Sustainable<text:s/>Transition<text:s/>(COAST)<text:s/>programme<text:s/>aims<text:s/>to<text:s/>improve<text:s/>the<text:s/>adaptive<text:s/>capacities,<text:s/>climate<text:s/>resilience<text:s/>and<text:s/>prosperity<text:s/>of<text:s/>vulnerable<text:s/>coastal<text:s/>communities,<text:s/>and<text:s/>drive<text:s/>a<text:s/>more<text:s/>sustainable<text:s/>and<text:s/>inclusive<text:s/>management<text:s/>of<text:s/>their<text:s/>marine<text:s/>and<text:s/>coastal<text:s/>resources.<text:s/>To<text:s/>deliver<text:s/>this,<text:s/>COAST<text:s/>is<text:s/>focused<text:s/>on<text:s/>core<text:s/>themes:<text:s/>(i)<text:s/>protecting,<text:s/>restoring,<text:s/>and<text:s/>sustainably<text:s/>managing<text:s/>coastal<text:s/>habitats<text:s/>(e.g.,<text:s/>mangroves,<text:s/>seagrass,<text:s/>corals),<text:s/>(ii)<text:s/>improving<text:s/>small<text:s/>scale<text:s/>fisheries’<text:s/>sustainability,<text:s/>productivity,<text:s/>and<text:s/>resilience,<text:s/>(iii)<text:s/>catalysing<text:s/>more<text:s/>sustainable,<text:s/>less<text:s/>intensive<text:s/>aquaculture,<text:s/>and<text:s/>(iv)<text:s/>supporting<text:s/>inclusive<text:s/>coastal<text:s/>planning<text:s/>and<text:s/>management. </text:span><text:span text:style-name="T66_2"> </text:span></text:p>
        <text:p text:style-name="P67"><text:span text:style-name="T67_1"> </text:span><text:span text:style-name="T67_2">COAST<text:s/>will<text:s/>be<text:s/>delivered<text:s/>in<text:s/>up<text:s/>to<text:s/>6<text:s/>priority<text:s/>countries<text:s/>across<text:s/>two<text:s/>delivery<text:s/>phases.<text:s/>Phase<text:s/>1<text:s/>will<text:s/>include<text:s/>Indonesia,<text:s/>the<text:s/>Philippines,<text:s/>Vietnam,<text:s/>and<text:s/>Mozambique.<text:s/>Phase<text:s/>2<text:s/>may<text:s/>include<text:s/>the<text:s/>expansion<text:s/>to<text:s/>an<text:s/>additional<text:s/>two<text:s/>countries<text:s/>depending<text:s/>on<text:s/>the<text:s/>outcome<text:s/>of<text:s/>a</text:span><text:span text:style-name="T67_3"><text:s/>further</text:span><text:span text:style-name="T67_4"><text:s/>scoping<text:s/>process<text:s/></text:span><text:span text:style-name="T67_5">and<text:s/>future<text:s/>Government<text:s/>spending<text:s/>reviews.</text:span><text:span text:style-name="T67_6"> </text:span><text:span text:style-name="T67_7"> </text:span><text:span text:style-name="T67_8">The<text:s/>programme<text:s/>adopts<text:s/>a<text:s/>multi-component<text:s/>structure.<text:s/>COAST’s<text:s/>design<text:s/>aims<text:s/>to<text:s/>achieve<text:s/>its<text:s/>outcomes<text:s/>through</text:span><text:span text:style-name="T67_9"><text:s/></text:span><text:span text:style-name="T67_10">adopting<text:s/>an<text:s/>evidence-based</text:span><text:span text:style-name="T67_11">,</text:span><text:span text:style-name="T67_12"><text:s/>integrated<text:s/>approach<text:s/>across<text:s/>COAST’s<text:s/>themes<text:s/>and<text:s/></text:span><text:span text:style-name="T67_13">aiming<text:s/>to<text:s/>achieve</text:span><text:span text:style-name="T67_14"><text:s/>results<text:s/>at<text:s/>scale. </text:span><text:span text:style-name="T67_15"> </text:span></text:p>
        <text:p text:style-name="P68"><text:span text:style-name="T68_1">This<text:s/>multi-component<text:s/>approach<text:s/>allows<text:s/>COAST<text:s/>to<text:s/>build<text:s/>early<text:s/>evidence<text:s/>within<text:s/>thematic<text:s/>areas<text:s/>with<text:s/>mixed<text:s/>underpinning<text:s/>evidence<text:s/>of<text:s/>successful<text:s/>approaches<text:s/>(e.g.<text:s/>small-scale<text:s/>fisheries,<text:s/>sustainable<text:s/>aquaculture)<text:s/>and<text:s/>to<text:s/>advance<text:s/>policy<text:s/>development<text:s/>in<text:s/>key<text:s/>areas<text:s/>(e.g.<text:s/>blue<text:s/>carbon<text:s/>policy)<text:s/>to<text:s/>maximise<text:s/>opportunities<text:s/>for<text:s/>COAST<text:s/>funded<text:s/>projects<text:s/>at<text:s/>the<text:s/>community<text:s/>level<text:s/>to<text:s/>attract<text:s/>further<text:s/>investment<text:s/>to<text:s/>scale.<text:s/>Alongside<text:s/>this,<text:s/>COAST<text:s/>will<text:s/>adapt<text:s/>its<text:s/>delivery<text:s/>in<text:s/>response<text:s/>to<text:s/></text:span><text:span text:style-name="T68_2">programme-generated<text:s/>lessons<text:s/>and<text:s/>evidence,<text:s/>with<text:s/>mechanisms<text:s/>in-built<text:s/>to<text:s/>support<text:s/>this.<text:s/>COAST’s<text:s/>four<text:s/>components<text:s/>are<text:s/>outlined<text:s/>below:</text:span><text:span text:style-name="T68_3"> </text:span></text:p>
        <text:list text:style-name="LS42" xml:id="list0">
          <text:list-item>
            <text:p text:style-name="P69"><text:span text:style-name="T69_1">Component<text:s/>A</text:span><text:span text:style-name="T69_2"><text:s/>(up<text:s/>to<text:s/>£101.1m)<text:s/>–</text:span><text:span text:style-name="T69_3"><text:s/></text:span><text:span text:style-name="T69_4">Component<text:s/>A’s<text:s/>delivery<text:s/>partner<text:s/>was<text:s/>procured<text:s/>through<text:s/>a<text:s/>competitive<text:s/>process</text:span><text:span text:style-name="T69_5"><text:s/>and<text:s/>won<text:s/>by<text:s/>DAI<text:s/>Global.</text:span><text:span text:style-name="T69_6"><text:s/></text:span><text:span text:style-name="T69_7">T</text:span><text:span text:style-name="T69_8">he<text:s/>contract<text:s/>was<text:s/>signed<text:s/>in<text:s/>November<text:s/>2024</text:span><text:span text:style-name="T69_9">,<text:s/>with<text:s/>mobilisation<text:s/>kicking<text:s/>off<text:s/>in<text:s/>December<text:s/>2024.</text:span><text:span text:style-name="T69_10"><text:s/></text:span><text:span text:style-name="T69_11">Component<text:s/>A</text:span><text:span text:style-name="T69_12">,<text:s/>now<text:s/>named<text:s/>the<text:s/></text:span><text:span text:style-name="T69_13">COAST<text:s/>Facility</text:span><text:span text:style-name="T69_14">,</text:span><text:span text:style-name="T69_15"><text:s/>is<text:s/>focussed<text:s/>within<text:s/>COAST’s<text:s/>priority<text:s/>countries<text:s/>(Indonesia,<text:s/>the<text:s/>Philippines,<text:s/>Vietnam,<text:s/>Mozambique<text:s/>and<text:s/>with<text:s/>an<text:s/>optional<text:s/>additional<text:s/>two<text:s/>countries)<text:s/>and<text:s/>will<text:s/>provide<text:s/>technical<text:s/>assistance<text:s/>and<text:s/>capacity<text:s/>building<text:s/>to<text:s/>support<text:s/>regulatory<text:s/>strengthening<text:s/>and<text:s/>grants<text:s/>for<text:s/>local<text:s/>level<text:s/>projects<text:s/>across<text:s/>COAST’s<text:s/>themes<text:s/>to<text:s/>build<text:s/>a<text:s/>pipeline<text:s/>for<text:s/>investment<text:s/>that<text:s/>allow<text:s/>COAST<text:s/>support<text:s/>to<text:s/>achieve<text:s/>scale.<text:s/></text:span><text:span text:style-name="T69_16">The<text:s/>COAST<text:s/>Facility</text:span><text:span text:style-name="T69_17"><text:s/>also<text:s/>includes<text:s/>a<text:s/>responsive<text:s/>element<text:s/>for<text:s/>UK<text:s/>Embassies<text:s/>and<text:s/>High<text:s/>Commissions<text:s/>(collectively<text:s/>referred<text:s/>to<text:s/>as<text:s/>posts)<text:s/>to<text:s/>request<text:s/>support<text:s/>for<text:s/>strategic<text:s/>projects<text:s/>in<text:s/>their<text:s/>host<text:s/>countries<text:s/>aligned<text:s/>to<text:s/>COAST’s<text:s/>aim<text:s/>and<text:s/>themes. </text:span><text:span text:style-name="T69_18"> </text:span></text:p>
          </text:list-item>
          <text:list-item>
            <text:p text:style-name="P70"><text:span text:style-name="T70_1">Component<text:s/>B</text:span><text:span text:style-name="T70_2"><text:s/>(up<text:s/>to<text:s/>£44.5m)<text:s/>–<text:s/>Component<text:s/>B<text:s/>is<text:s/>delivered<text:s/>through<text:s/>WorldFish’s<text:s/></text:span><text:span text:style-name="T70_3">Asia-Africa<text:s/>Blue-Tech<text:s/>Superhighway</text:span><text:span text:style-name="T70_4"><text:s/></text:span><text:span text:style-name="T70_5">(AABS)</text:span><text:span text:style-name="T70_6"><text:s/>project.<text:s/>Recognising<text:s/>that<text:s/>there<text:s/>is<text:s/>mixed<text:s/>overall<text:s/>evidence<text:s/>for<text:s/>successful<text:s/>interventions<text:s/>under<text:s/>the<text:s/>small-scale<text:s/>fisheries<text:s/>and<text:s/>sustainable<text:s/>aquaculture<text:s/>themes,<text:s/>Component<text:s/>B’s<text:s/>role<text:s/>is<text:s/>to<text:s/>test<text:s/>and<text:s/>scale<text:s/>technologies,<text:s/>tools<text:s/>and<text:s/>approaches<text:s/>that<text:s/>aim<text:s/>to<text:s/>improve<text:s/>small<text:s/>scale<text:s/>fisheries<text:s/>and<text:s/>aquacultures<text:s/>climate<text:s/>resilience,<text:s/>productivity,<text:s/>inclusivity,<text:s/>and<text:s/>sustainability.<text:s/>AABS<text:s/>operates<text:s/>in<text:s/>several<text:s/>countries<text:s/>in<text:s/>Africa<text:s/>and<text:s/>Asia<text:s/>within<text:s/>and<text:s/>outside<text:s/>of<text:s/>COAST’s<text:s/>priority<text:s/>countries<text:s/>(including<text:s/>Kenya,<text:s/>Tanzania,<text:s/>Mozambique,<text:s/>Nigeria,<text:s/>and<text:s/>Bangladesh)<text:s/>to<text:s/>support<text:s/>wider<text:s/>evidence<text:s/>generation<text:s/>and<text:s/>learning.</text:span><text:span text:style-name="T70_7"> </text:span><text:span text:style-name="T70_8">The<text:s/>AABS<text:s/>projects<text:s/></text:span><text:span text:style-name="T70_9">has</text:span><text:span text:style-name="T70_10"><text:s/>four<text:s/>work<text:s/>packages,<text:s/></text:span></text:p>
            <text:list>
              <text:list-item>
                <text:p text:style-name="P71"><text:span text:style-name="T71_1">Digital<text:s/>information<text:s/>systems<text:s/>for<text:s/>effective<text:s/>management<text:s/>of<text:s/>small-scale<text:s/>fisheries<text:s/>-<text:s/>in<text:s/>Kenya,<text:s/>Tanzania,<text:s/>Mozambique.<text:s/></text:span></text:p>
              </text:list-item>
              <text:list-item>
                <text:p text:style-name="P72"><text:span text:style-name="T72_1">Integrated<text:s/>multi-trophic<text:s/>aquaculture<text:s/></text:span><text:span text:style-name="T72_2">(IMTA)</text:span><text:span text:style-name="T72_3">-<text:s/>in<text:s/>Bangladesh,<text:s/>Nigeria<text:s/>&amp;<text:s/>Kenya.<text:s/></text:span></text:p>
              </text:list-item>
              <text:list-item>
                <text:p text:style-name="P73"><text:span text:style-name="T73_1">Innovative,<text:s/>climate<text:s/>smart<text:s/>food<text:s/>processing<text:s/>and<text:s/>storage<text:s/>technologies<text:s/>to<text:s/>reduce<text:s/>food<text:s/>loss<text:s/>and<text:s/>waste<text:s/>-<text:s/>in<text:s/>Kenya,<text:s/>Tanzania<text:s/>&amp;<text:s/>Mozambique.<text:s/></text:span></text:p>
              </text:list-item>
              <text:list-item>
                <text:p text:style-name="P74"><text:span text:style-name="T74_1">Incentives<text:s/>for<text:s/>coastal<text:s/>and<text:s/>marine<text:s/>conservation<text:s/>and<text:s/>fisheries<text:s/>management<text:s/>-<text:s/>Bangladesh,<text:s/>Tanzania<text:s/>&amp;<text:s/>Mozambique.<text:s/></text:span></text:p>
              </text:list-item>
            </text:list>
          </text:list-item>
          <text:list-item>
            <text:p text:style-name="P75"><text:span text:style-name="T75_1">Component<text:s/>C</text:span><text:span text:style-name="T75_2"><text:s/>(up<text:s/>to<text:s/>£4m)<text:s/>–<text:s/>Component<text:s/>C<text:s/>is<text:s/>delivered<text:s/>through<text:s/>the<text:s/>World<text:s/>Economic<text:s/>Forum’s<text:s/>(WEF’s)<text:s/></text:span><text:span text:style-name="T75_3">Blue<text:s/>Carbon<text:s/>Action<text:s/>Partnership</text:span><text:span text:style-name="T75_4"><text:s/></text:span><text:span text:style-name="T75_5">(BCAP)</text:span><text:span text:style-name="T75_6"><text:s/>project<text:s/>(April<text:s/>2023-<text:s/>March<text:s/>2026)</text:span><text:span text:style-name="T75_7">.<text:s/>BCAP<text:s/>convenes<text:s/>national<text:s/>governments<text:s/>and<text:s/>other<text:s/>in-country<text:s/>stakeholders<text:s/>in<text:s/></text:span><text:span text:style-name="T75_8">Vietnam,<text:s/>the<text:s/>Philippines<text:s/>and<text:s/>Indonesia</text:span><text:span text:style-name="T75_9"><text:s/>to<text:s/>support<text:s/>national<text:s/>planning<text:s/>and<text:s/>policy<text:s/>making<text:s/>processes<text:s/>to<text:s/>support<text:s/>‘blue<text:s/>carbon’<text:s/>(i.e.<text:s/>mangroves,<text:s/>seagrasses,<text:s/>saltmarshes)<text:s/>habitat<text:s/>protection,<text:s/>sustainable<text:s/>management,<text:s/>and<text:s/>restoration.<text:s/>BCAP<text:s/>processes<text:s/>will<text:s/>help<text:s/>to<text:s/>develop<text:s/>national<text:s/>blue<text:s/>carbon<text:s/>roadmaps<text:s/>owned<text:s/>by<text:s/>national<text:s/>governments<text:s/>that<text:s/>outline<text:s/>countries’<text:s/>blue<text:s/>carbon<text:s/>habitat<text:s/>priorities,<text:s/>providing<text:s/>greater<text:s/>clarity<text:s/>on<text:s/>standards<text:s/>and<text:s/>approaches<text:s/>to<text:s/>be<text:s/>used<text:s/>to<text:s/>ensure<text:s/>robustness<text:s/>of<text:s/>approaches,<text:s/>and<text:s/>opportunities<text:s/>for<text:s/>mobilising<text:s/>finance<text:s/>and<text:s/>investment<text:s/>(e.g.<text:s/>through<text:s/>the<text:s/>voluntary<text:s/>carbon<text:s/>market</text:span><text:span text:style-name="T75_10"><text:s/>and<text:s/>private<text:s/>sector</text:span><text:span text:style-name="T75_11">).<text:s/>BCAP<text:s/>convenes<text:s/>global<text:s/>partners<text:s/>to<text:s/>support<text:s/>the<text:s/>integrity<text:s/>of<text:s/>finance,<text:s/>science<text:s/>and<text:s/>standards<text:s/>for<text:s/>blue<text:s/>carbon<text:s/>to<text:s/>be<text:s/>connected<text:s/>to<text:s/>these<text:s/>national<text:s/>processes.</text:span><text:span text:style-name="T75_12"><text:s/>There<text:s/>is<text:s/>potential<text:s/>to<text:s/>scale<text:s/>projects<text:s/>identified<text:s/>for<text:s/>investment<text:s/>through<text:s/>the<text:s/>national<text:s/>roadmap<text:s/>development<text:s/>process<text:s/>via<text:s/>Component<text:s/>A<text:s/>as<text:s/>part<text:s/>of<text:s/>COAST’s<text:s/>integrated<text:s/>delivery<text:s/>model.<text:s/></text:span></text:p>
          </text:list-item>
          <text:list-item>
            <text:p text:style-name="P76"><text:span text:style-name="T76_1">Component<text:s/>D<text:s/></text:span><text:span text:style-name="T76_2">(up<text:s/>to<text:s/>£4.4m)<text:s/>–<text:s/>Component<text:s/>D<text:s/>is<text:s/>COAST’s<text:s/>independent<text:s/>monitoring,<text:s/>evaluation<text:s/>and<text:s/>learning<text:s/>(MEL)<text:s/>component<text:s/>delivered<text:s/>by<text:s/>Itad<text:s/>following<text:s/>a<text:s/>competitive<text:s/>selection<text:s/>process.<text:s/>Itad<text:s/>will<text:s/>provide<text:s/>programme<text:s/>level<text:s/>results<text:s/>reporting<text:s/>and<text:s/>monitoring<text:s/>support,<text:s/>undertake<text:s/>evaluations<text:s/>of<text:s/>COAST’s<text:s/>performance,<text:s/>and<text:s/>establish<text:s/>and<text:s/>facilitate<text:s/>COAST’s<text:s/>lessons<text:s/>capturing<text:s/>and<text:s/>learning<text:s/>approach.<text:s/>Itad<text:s/>will<text:s/>also<text:s/>support<text:s/>COAST’s<text:s/>cross-component<text:s/>engagement<text:s/>through<text:s/>organising<text:s/>partner<text:s/>coordination<text:s/>forums,<text:s/>and<text:s/>COAST’s<text:s/>engagement<text:s/>with<text:s/>other<text:s/>HMG<text:s/>programmes<text:s/>and<text:s/>external<text:s/>stakeholders.</text:span></text:p>
          </text:list-item>
        </text:list>
        <text:p text:style-name="P77"/>
        <text:p text:style-name="P78"><text:span text:style-name="T78_1">About<text:s/>changes<text:s/>to<text:s/>UK<text:s/>ODA</text:span></text:p>
        <text:p text:style-name="P79"/>
        <text:p text:style-name="P80"><text:span text:style-name="T80_1">At<text:s/>this<text:s/>time<text:s/>of<text:s/>profound<text:s/>change,<text:s/>with<text:s/>conflicts<text:s/>overseas<text:s/>undermining<text:s/>security<text:s/>and<text:s/>prosperity,<text:s/>the<text:s/>former<text:s/>UK<text:s/>Prime<text:s/>Minister<text:s/>Kier<text:s/>Starmer<text:s/>took<text:s/>the<text:s/>difficult<text:s/>decision<text:s/>to<text:s/>increase<text:s/>spending<text:s/>on<text:s/>defence<text:s/>to<text:s/>2.5%<text:s/>of<text:s/>GDP<text:s/>from<text:s/>2027,<text:s/>funded<text:s/>by<text:s/>reducing<text:s/>the<text:s/>UK’s<text:s/>Official<text:s/>Development<text:s/>Assistance<text:s/>(ODA)<text:s/>and<text:s/>reinvesting<text:s/>it<text:s/>into<text:s/>defence.<text:s/>The<text:s/>ODA<text:s/>budget<text:s/>will<text:s/>be<text:s/>gradually<text:s/>reduced<text:s/>to<text:s/>the<text:s/>equivalent<text:s/>of<text:s/>0.3%<text:s/>of<text:s/>GNI<text:s/>by<text:s/>2027,<text:s/>to<text:s/>help<text:s/>smooth<text:s/>the<text:s/>transition.</text:span></text:p>
        <text:p text:style-name="P81"/>
        <text:p text:style-name="P82"><text:span text:style-name="T82_1">The<text:s/>UK<text:s/>remains<text:s/>fully<text:s/>committed<text:s/>to<text:s/>playing<text:s/>a<text:s/>globally<text:s/>significant<text:s/>role<text:s/>in<text:s/>humanitarian<text:s/>aid<text:s/>and<text:s/>development.<text:s/>The<text:s/>transition<text:s/>to<text:s/>spending<text:s/>0.3%<text:s/>of<text:s/>GNI<text:s/>on<text:s/>ODA<text:s/>will<text:s/>require<text:s/>significant<text:s/>shifts,<text:s/>building<text:s/>on<text:s/>those<text:s/>already<text:s/>underway<text:s/>as<text:s/>the<text:s/>government<text:s/>implements<text:s/>its<text:s/>modernised<text:s/>approach<text:s/>to<text:s/>development,<text:s/>which<text:s/>centres<text:s/>on<text:s/>establishing<text:s/>long-term<text:s/>partnerships<text:s/>based<text:s/>on<text:s/>mutual<text:s/>interests<text:s/>and<text:s/>respect.</text:span></text:p>
        <text:p text:style-name="P83"/>
        <text:p text:style-name="P84"><text:span text:style-name="T84_1">ODA<text:s/>allocations<text:s/>and<text:s/>the<text:s/>impact<text:s/>on<text:s/>programmes<text:s/>are<text:s/>being<text:s/>worked<text:s/>through<text:s/>based<text:s/>on<text:s/>various<text:s/>factors,<text:s/>including<text:s/>impact<text:s/>assessments.<text:s/>We<text:s/>will<text:s/>be<text:s/>taking<text:s/>a<text:s/>rigorous<text:s/>approach<text:s/>to<text:s/>ensure<text:s/>all<text:s/>ODA<text:s/>delivers<text:s/>value<text:s/>for<text:s/>money<text:s/>and<text:s/>maximises<text:s/>the<text:s/>impact<text:s/>of<text:s/>our<text:s/>work<text:s/>to<text:s/>best<text:s/>support<text:s/>the<text:s/>people<text:s/>it<text:s/>benefits,<text:s/>including<text:s/>those<text:s/>in<text:s/>humanitarian<text:s/>crises.</text:span><text:span text:style-name="T84_2"><text:s/></text:span><text:span text:style-name="T84_3">We<text:s/>remain<text:s/>committed<text:s/>to<text:s/>spending<text:s/>0.7%<text:s/>of<text:s/>GNI<text:s/>on<text:s/>ODA<text:s/>when<text:s/>the<text:s/>fiscal<text:s/>circumstances<text:s/>allow.</text:span></text:p>
        <text:p text:style-name="P85"/>
        <text:p text:style-name="P86"><text:span text:style-name="T86_1">The</text:span><text:span text:style-name="T86_2"><text:s/>overall</text:span><text:span text:style-name="T86_3"><text:s/>reduction<text:s/>in</text:span><text:span text:style-name="T86_4"><text:s/>UK</text:span><text:span text:style-name="T86_5"><text:s/>ODA<text:s/></text:span><text:span text:style-name="T86_6">will</text:span><text:span text:style-name="T86_7"><text:s/>result<text:s/>in<text:s/>changes<text:s/>to<text:s/>th</text:span><text:span text:style-name="T86_8">e<text:s/>COAST</text:span><text:span text:style-name="T86_9"><text:s/>programme</text:span><text:span text:style-name="T86_10"><text:s/>from<text:s/></text:span><text:span text:style-name="T86_11">26/27<text:s/>onwards<text:s/>(Year<text:s/>4)</text:span><text:span text:style-name="T86_12">.<text:s/>Th</text:span><text:span text:style-name="T86_13">e<text:s/>current</text:span><text:span text:style-name="T86_14"><text:s/>Annual<text:s/>Review<text:s/></text:span><text:span text:style-name="T86_15">however<text:s/></text:span><text:span text:style-name="T86_16">reflects<text:s/>the<text:s/>programme</text:span><text:span text:style-name="T86_17"><text:s/></text:span><text:span text:style-name="T86_18">prior<text:s/>to<text:s/></text:span><text:span text:style-name="T86_19">these<text:s/>changes</text:span><text:span text:style-name="T86_20"><text:s/>and<text:s/></text:span><text:span text:style-name="T86_21">focuses<text:s/>on<text:s/>delivery<text:s/>across<text:s/></text:span><text:span text:style-name="T86_22">25/26</text:span><text:span text:style-name="T86_23">.<text:s/></text:span><text:span text:style-name="T86_24">For<text:s/>an<text:s/>assessment<text:s/>of<text:s/>the<text:s/>impact<text:s/>on<text:s/>UK<text:s/>ODA<text:s/>reductions<text:s/>on<text:s/>the<text:s/>COAST<text:s/>programme,<text:s/>please<text:s/>see<text:s/>the<text:s/>future<text:s/>Year<text:s/>4<text:s/>(26/27)<text:s/>COAST<text:s/>Annual<text:s/>Review</text:span><text:span text:style-name="T86_25">,<text:s/>due<text:s/>July<text:s/>2027.</text:span></text:p>
        <text:p text:style-name="P87"/>
        <text:p text:style-name="P88"><text:span text:style-name="T88_1">Summary<text:s/>supporting<text:s/>narrative<text:s/>for<text:s/>the<text:s/>overall<text:s/>score<text:s/>in<text:s/>this<text:s/>review</text:span></text:p>
        <text:p text:style-name="P89"><text:span text:style-name="T89_1">This<text:s/>Annual<text:s/>Review<text:s/>covers<text:s/>COAST's<text:s/>third<text:s/>year<text:s/>of<text:s/>delivery<text:s/>and<text:s/>the<text:s/>first<text:s/>year<text:s/>in<text:s/>which<text:s/>all<text:s/>four<text:s/>programme<text:s/>components<text:s/>were<text:s/>fully<text:s/>operational.<text:s/>During<text:s/>Year<text:s/>3,<text:s/>the<text:s/>programme<text:s/>exceeded<text:s/>or<text:s/>met<text:s/>expectations<text:s/>across<text:s/>four<text:s/>outputs<text:s/>and<text:s/>broadly<text:s/>met<text:s/>expectations<text:s/>overall,<text:s/>resulting<text:s/>in<text:s/>an<text:s/>overall<text:s/>score<text:s/>of<text:s/></text:span><text:span text:style-name="T89_2">A</text:span><text:span text:style-name="T89_3">.<text:s/></text:span></text:p>
        <text:p text:style-name="P90"><text:span text:style-name="T90_1">The<text:s/>year<text:s/>marked<text:s/>an<text:s/>important<text:s/>transition<text:s/>from<text:s/>mobilisation<text:s/>and<text:s/>early<text:s/>implementation<text:s/>towards<text:s/>delivery<text:s/>at<text:s/>greater<text:s/>scale,<text:s/>particularly<text:s/>following<text:s/>the<text:s/>mobilisation<text:s/>of<text:s/>the<text:s/>COAST<text:s/>Facility.<text:s/>Across<text:s/>the<text:s/>portfolio,<text:s/>partners<text:s/></text:span><text:span text:style-name="T90_2">reached</text:span><text:span text:style-name="T90_3"><text:s/>over<text:s/>6,000<text:s/>direct<text:s/>beneficiaries,<text:s/>trained<text:s/>more<text:s/>than<text:s/>5,700<text:s/>individuals,<text:s/>generated<text:s/>139<text:s/>evidence<text:s/>products,<text:s/>established<text:s/>or<text:s/>strengthened<text:s/>governance<text:s/>structures,<text:s/>networks<text:s/>and<text:s/>partnerships,<text:s/>and<text:s/>supported<text:s/>the<text:s/>development<text:s/>and<text:s/>approval<text:s/>of<text:s/>policies<text:s/>and<text:s/>frameworks<text:s/>that<text:s/>contribute<text:s/>to<text:s/>improved<text:s/>coastal<text:s/>resilience,<text:s/>sustainable<text:s/>livelihoods<text:s/>and<text:s/>marine<text:s/>resource<text:s/>management.<text:s/>The<text:s/>programme<text:s/>also<text:s/>made<text:s/>strong<text:s/>progress<text:s/>towards<text:s/>Intermediate<text:s/>Outcomes<text:s/>2<text:s/>and<text:s/>3,<text:s/>exceeding<text:s/>targets<text:s/>for<text:s/>approved<text:s/>policies,<text:s/>plans<text:s/>and<text:s/>regulatory<text:s/>frameworks<text:s/>and<text:s/>strengthening<text:s/>governance<text:s/>and<text:s/>partnership<text:s/>arrangements<text:s/>across<text:s/>priority<text:s/>countries.<text:s/>These<text:s/>achievements,<text:s/>combined<text:s/>with<text:s/>findings<text:s/>from<text:s/>the<text:s/>independent<text:s/>Process<text:s/>Evaluation,<text:s/>provide<text:s/>confidence<text:s/>that<text:s/>COAST<text:s/>is<text:s/>successfully<text:s/>establishing<text:s/>many<text:s/>of<text:s/>the<text:s/>enabling<text:s/>conditions<text:s/>required<text:s/>to<text:s/>deliver<text:s/>its<text:s/>long-term<text:s/>objectives<text:s/>and<text:s/>that<text:s/>the<text:s/>programme's<text:s/>Theory<text:s/>of<text:s/>Change<text:s/>remains<text:s/>valid.<text:s/></text:span></text:p>
        <text:p text:style-name="P91"><text:span text:style-name="T91_1">Delivery<text:s/>during<text:s/>Year<text:s/>3<text:s/>was<text:s/>not<text:s/>without<text:s/>challenges.<text:s/>Performance<text:s/>was<text:s/>weaker<text:s/>against<text:s/>Outputs<text:s/>4<text:s/>and<text:s/>6,<text:s/>reflecting<text:s/>both<text:s/>implementation<text:s/>and<text:s/>measurement<text:s/>challenges.<text:s/>Progress<text:s/>towards<text:s/>COAST's<text:s/></text:span><text:span text:style-name="T91_2">Gender,<text:s/>Disability<text:s/>and<text:s/></text:span><text:span text:style-name="T91_3">Social</text:span><text:span text:style-name="T91_4"><text:s/>Incl</text:span><text:span text:style-name="T91_5">usion<text:s/>(GEDSI)</text:span><text:span text:style-name="T91_6"><text:s/>ambitions<text:s/>remained<text:s/>below<text:s/>expectations,<text:s/>while<text:s/>progress<text:s/>towards<text:s/>mobilising<text:s/>blue<text:s/>economy<text:s/>finance<text:s/>has<text:s/>been<text:s/>slower<text:s/>than<text:s/>anticipated<text:s/>despite<text:s/>significant<text:s/>preparatory<text:s/>work<text:s/>on<text:s/>financial<text:s/>roadmaps,<text:s/>project<text:s/>pipelines<text:s/>and<text:s/>engagement<text:s/>with<text:s/>climate<text:s/>finance<text:s/>providers.<text:s/>The<text:s/>Process<text:s/>Evaluation<text:s/>similarly<text:s/>found<text:s/>that<text:s/>while<text:s/>participation<text:s/>of<text:s/>women<text:s/>and<text:s/>marginalised<text:s/>groups<text:s/>is<text:s/>increasing,<text:s/>this<text:s/>is<text:s/>not<text:s/>yet<text:s/>consistently<text:s/>translating<text:s/>into<text:s/>greater<text:s/>influence<text:s/>over<text:s/>decision-making<text:s/>or<text:s/>equitable<text:s/>access<text:s/>to<text:s/>benefits,<text:s/>and<text:s/>that<text:s/>stronger<text:s/>pathways<text:s/>are<text:s/>needed<text:s/>for<text:s/>sustainability,<text:s/>scaling<text:s/>and<text:s/>finance<text:s/>mobilisation.<text:s/>In<text:s/>addition,<text:s/>the<text:s/>review<text:s/>identified<text:s/>opportunities<text:s/>to<text:s/>strengthen<text:s/>integration<text:s/>between<text:s/>programme<text:s/>components<text:s/>and<text:s/>improve<text:s/>the<text:s/>translation<text:s/>of<text:s/>strong<text:s/>policy,<text:s/>governance<text:s/>and<text:s/>evidence<text:s/>achievements<text:s/>into<text:s/>longer-term<text:s/>outcomes.<text:s/></text:span></text:p>
        <text:p text:style-name="P92"><text:span text:style-name="T92_1">These<text:s/>challenges<text:s/>are<text:s/>typical<text:s/>of<text:s/>a<text:s/>complex<text:s/>multi-country<text:s/>programme<text:s/>operating<text:s/>across<text:s/>diverse<text:s/>political<text:s/>and<text:s/>institutional<text:s/>contexts<text:s/>and<text:s/>are<text:s/>already<text:s/>being<text:s/>addressed<text:s/>through<text:s/>implementation<text:s/>of<text:s/>the<text:s/>Process<text:s/>Evaluation<text:s/>recommendations.<text:s/>Year<text:s/>4<text:s/>will<text:s/>therefore<text:s/>focus<text:s/>on<text:s/>strengthening<text:s/>cross-component<text:s/>collaboration,<text:s/>accelerating<text:s/>pathways<text:s/>to<text:s/>scale<text:s/>and<text:s/>sustainability,<text:s/>improving<text:s/>delivery<text:s/>of<text:s/>COAST's<text:s/>GEDSI<text:s/>ambitions,<text:s/>and<text:s/>converting<text:s/>enabling-environment<text:s/>achievements<text:s/>into<text:s/></text:span><text:span text:style-name="T92_2">tangible<text:s/>finance,<text:s/>resilience<text:s/>and<text:s/>livelihood<text:s/>outcomes.<text:s/>Overall,<text:s/>the<text:s/>programme<text:s/>has<text:s/>performed<text:s/>strongly<text:s/>during<text:s/>Year<text:s/>3<text:s/>and<text:s/>remains<text:s/>on<text:s/>track<text:s/>to<text:s/>deliver<text:s/>its<text:s/>intended<text:s/>objectives.</text:span><text:span text:style-name="T92_3"><text:s/></text:span><text:span text:style-name="T92_4">COAST’s<text:s/>Year<text:s/></text:span><text:span text:style-name="T92_5">3</text:span><text:span text:style-name="T92_6"><text:s/></text:span><text:span text:style-name="T92_7">O</text:span><text:span text:style-name="T92_8">utput<text:s/>performance<text:s/>is<text:s/>summarised<text:s/>below</text:span><text:span text:style-name="T92_9">,</text:span><text:span text:style-name="T92_10"><text:s/>with<text:s/>more<text:s/>detail<text:s/>in<text:s/>Section<text:s/>C:</text:span></text:p>
        <table:table table:style-name="Table5">
          <table:table-column table:style-name="Column17"/>
          <table:table-column table:style-name="Column18"/>
          <table:table-column table:style-name="Column19"/>
          <table:table-row table:style-name="Row15">
            <table:table-cell table:style-name="Cell50">
              <text:p text:style-name="P93"><text:span text:style-name="T93_1">Output</text:span><text:span text:style-name="T93_2"> </text:span></text:p>
            </table:table-cell>
            <table:table-cell table:style-name="Cell51" table:number-columns-spanned="2">
              <text:p text:style-name="P94"><text:span text:style-name="T94_1">Summary Narrative                                                           </text:span><text:span text:style-name="T94_2"> </text:span></text:p>
            </table:table-cell>
            <table:covered-table-cell/>
          </table:table-row>
          <table:table-row table:style-name="Row16">
            <table:table-cell table:style-name="Cell52">
              <text:p text:style-name="P95"><text:span text:style-name="T95_1">1.Coastal stakeholders are actively<text:s/>engaged<text:s/>in<text:s/>projects<text:s/>supporting<text:s/>the<text:s/>sustainable<text:s/>use, protection, management and<text:s/>restoration<text:s/>of<text:s/>marine<text:s/>environments</text:span><text:span text:style-name="T95_2">​</text:span></text:p>
            </table:table-cell>
            <table:table-cell table:style-name="Cell53">
              <text:p text:style-name="P96"><text:span text:style-name="T96_1">COAST<text:s/>delivery<text:s/>partners<text:s/>successfully<text:s/>engaged<text:s/>coastal<text:s/>stakeholders<text:s/>in<text:s/>marine<text:s/>conservation<text:s/>through<text:s/>89<text:s/>projects</text:span><text:span text:style-name="T96_2">,<text:s/>reaching<text:s/></text:span><text:span text:style-name="T96_3">over<text:s/></text:span><text:span text:style-name="T96_4">6000<text:s/>direct<text:s/>beneficiaries.</text:span><text:span text:style-name="T96_5"><text:s/>Overall,<text:s/>94%<text:s/>of<text:s/>direct<text:s/>beneficiaries<text:s/>reported<text:s/>meaningful<text:s/>engagement,<text:s/>significantly<text:s/>exceeding<text:s/>the<text:s/>programme<text:s/>milestone<text:s/>of<text:s/>80%.</text:span></text:p>
            </table:table-cell>
            <table:table-cell table:style-name="Cell54">
              <text:p text:style-name="P97"><text:span text:style-name="T97_1">A</text:span><text:span text:style-name="T97_2"> </text:span></text:p>
            </table:table-cell>
          </table:table-row>
          <table:table-row table:style-name="Row17">
            <table:table-cell table:style-name="Cell55">
              <text:p text:style-name="P98"><text:span text:style-name="T98_1">2. </text:span><text:span text:style-name="T98_2">Stakeholders’<text:s/>skills<text:s/>and<text:s/>capacity<text:s/>to<text:s/>sustainably<text:s/>use,<text:s/>protect, restore and<text:s/>manage<text:s/>the<text:s/>marine<text:s/>environment; </text:span></text:p>
            </table:table-cell>
            <table:table-cell table:style-name="Cell56">
              <text:p text:style-name="P99"><text:span text:style-name="T99_1">COAST<text:s/>partners<text:s/>made<text:s/>strong</text:span><text:span text:style-name="T99_2"><text:s/>progress<text:s/>in<text:s/>strengthening<text:s/>stakeholder<text:s/>skills<text:s/>and<text:s/>capacity</text:span><text:span text:style-name="T99_3">,<text:s/>training</text:span><text:span text:style-name="T99_4"><text:s/>5,764<text:s/>individuals<text:s/></text:span><text:span text:style-name="T99_5">against<text:s/>a</text:span><text:span text:style-name="T99_6"><text:s/>milestone</text:span><text:span text:style-name="T99_7"><text:s/>of<text:s/>2,300.<text:s/>While<text:s/>reporting<text:s/>indicates<text:s/>increased<text:s/>knowledge<text:s/>among</text:span><text:span text:style-name="T99_8"><text:s/>participants</text:span><text:span text:style-name="T99_9">,<text:s/>the<text:s/>evidence<text:s/>base<text:s/>remains<text:s/>limited<text:s/>and<text:s/>is<text:s/>expected<text:s/>to<text:s/>strengthen<text:s/>as<text:s/>more<text:s/>participants<text:s/>are<text:s/>assessed<text:s/>at<text:s/>the<text:s/>required<text:s/>longer-term<text:s/>assessment<text:s/>points.</text:span></text:p>
            </table:table-cell>
            <table:table-cell table:style-name="Cell57">
              <text:p text:style-name="P100"><text:span text:style-name="T100_1">A+</text:span></text:p>
            </table:table-cell>
          </table:table-row>
          <table:table-row table:style-name="Row18">
            <table:table-cell table:style-name="Cell58">
              <text:p text:style-name="P101"><text:span text:style-name="T101_1">3. </text:span><text:span text:style-name="T101_2">Evidence-based<text:s/>recommendations, guidance or<text:s/>tools<text:s/>are provided<text:s/>for<text:s/>project<text:s/>planning/adaptation,<text:s/>policies, plans and<text:s/>governance<text:s/>frameworks; </text:span></text:p>
            </table:table-cell>
            <table:table-cell table:style-name="Cell59">
              <text:p text:style-name="P102"><text:span text:style-name="T102_1">This<text:s/>year,<text:s/>COAST<text:s/>partners<text:s/>delivered<text:s/>136<text:s/>outputs,<text:s/>including<text:s/>policy<text:s/>briefs,<text:s/>frameworks,<text:s/>recommendations,<text:s/>guidelines,<text:s/>and<text:s/>tools.<text:s/>Of<text:s/>these,<text:s/>77%<text:s/></text:span><text:span text:style-name="T102_2">were<text:s/>developed<text:s/>in<text:s/></text:span><text:span text:style-name="T102_3">partnership</text:span><text:span text:style-name="T102_4"><text:s/>with<text:s/>stakeholders<text:s/></text:span><text:span text:style-name="T102_5">from</text:span><text:span text:style-name="T102_6"><text:s/>marginalised<text:s/>groups<text:s/></text:span><text:span text:style-name="T102_7">signalling</text:span><text:span text:style-name="T102_8"><text:s/>strong<text:s/>performance<text:s/>on<text:s/>inclusion.</text:span><text:span text:style-name="T102_9"><text:s/></text:span></text:p>
              <text:p text:style-name="P103"/>
            </table:table-cell>
            <table:table-cell table:style-name="Cell60">
              <text:p text:style-name="P104"><text:span text:style-name="T104_1">A</text:span><text:span text:style-name="T104_2">+</text:span></text:p>
            </table:table-cell>
          </table:table-row>
          <table:table-row table:style-name="Row19">
            <table:table-cell table:style-name="Cell61">
              <text:p text:style-name="P105"><text:span text:style-name="T105_1">4. </text:span><text:span text:style-name="T105_2">Appropriate and<text:s/>strengthened<text:s/>governance<text:s/>structures<text:s/>are<text:s/>in<text:s/>place; </text:span></text:p>
            </table:table-cell>
            <table:table-cell table:style-name="Cell62">
              <text:p text:style-name="P106"><text:span text:style-name="T106_1">COAST<text:s/>partners<text:s/>made<text:s/>progress<text:s/>in<text:s/>establishing<text:s/>and<text:s/>strengthening<text:s/>governance<text:s/>processes.</text:span><text:span text:style-name="T106_2"><text:s/></text:span><text:span text:style-name="T106_3">However</text:span><text:span text:style-name="T106_4"><text:s/>missed<text:s/>key<text:s/>targets<text:s/>largely<text:s/>due<text:s/>to<text:s/>misalignment<text:s/>between<text:s/>project<text:s/>and<text:s/>programme<text:s/>logframes</text:span><text:span text:style-name="T106_5">.<text:s/>All<text:s/>processes<text:s/>involved<text:s/>consultation<text:s/>with<text:s/>marginalised<text:s/>groups,<text:s/>demonstrating<text:s/>strong<text:s/>inclusivity.<text:s/></text:span></text:p>
            </table:table-cell>
            <table:table-cell table:style-name="Cell63">
              <text:p text:style-name="P107"><text:span text:style-name="T107_1">B</text:span></text:p>
            </table:table-cell>
          </table:table-row>
          <table:table-row table:style-name="Row20">
            <table:table-cell table:style-name="Cell64">
              <text:p text:style-name="P108"><text:span text:style-name="T108_1">5. </text:span><text:span text:style-name="T108_2">Networks, partnerships and<text:s/>peer-peer<text:s/>learning<text:s/>are established, supporting<text:s/>knowledge<text:s/>exchange<text:s/>and<text:s/>financial<text:s/>flows; </text:span></text:p>
            </table:table-cell>
            <table:table-cell table:style-name="Cell65">
              <text:p text:style-name="P109"><text:span text:style-name="T109_1">T</text:span><text:span text:style-name="T109_2">his<text:s/>year<text:s/>COAST<text:s/>partners<text:s/>established<text:s/>or<text:s/>strengthened<text:s/>46<text:s/>networks<text:s/>cross<text:s/>priority<text:s/>countries,<text:s/>with<text:s/>90%<text:s/>including<text:s/></text:span><text:span text:style-name="T109_3">marginalised</text:span><text:span text:style-name="T109_4"><text:s/>groups.<text:s/>While<text:s/>76%<text:s/>reported<text:s/>achieving<text:s/>their<text:s/>objectives,<text:s/>there<text:s/>is<text:s/>scope<text:s/>to<text:s/>strengthen<text:s/>network<text:s/>delivery<text:s/></text:span><text:span text:style-name="T109_5">against</text:span><text:span text:style-name="T109_6"><text:s/>objectives.<text:s/></text:span></text:p>
              <text:p text:style-name="P110"/>
            </table:table-cell>
            <table:table-cell table:style-name="Cell66">
              <text:p text:style-name="P111"><text:span text:style-name="T111_1">A</text:span></text:p>
            </table:table-cell>
          </table:table-row>
          <table:table-row table:style-name="Row21">
            <table:table-cell table:style-name="Cell67">
              <text:p text:style-name="P112"><text:span text:style-name="T112_1">6. </text:span><text:span text:style-name="T112_2">Financial<text:s/>roadmaps<text:s/>and<text:s/>pipelines </text:span><text:span text:style-name="T112_3">of</text:span><text:span text:style-name="T112_4"> viable projects<text:s/>are established; </text:span></text:p>
            </table:table-cell>
            <table:table-cell table:style-name="Cell68">
              <text:p text:style-name="P113"><text:span text:style-name="T113_1">Whilst<text:s/>the<text:s/>programme<text:s/>developed<text:s/>a<text:s/>financial<text:s/>roadmap<text:s/></text:span><text:span text:style-name="T113_2">with<text:s/>the<text:s/>GCF<text:s/></text:span><text:span text:style-name="T113_3">and<text:s/>substantially<text:s/>exceeded<text:s/>expectations<text:s/>in<text:s/>the<text:s/>number<text:s/>of<text:s/>finance<text:s/>providers<text:s/>partners<text:s/>engaged,<text:s/>it<text:s/>failed<text:s/>to<text:s/>deliver<text:s/>the<text:s/>number<text:s/>of<text:s/>viable</text:span><text:span text:style-name="T113_4"><text:s/>finance</text:span><text:span text:style-name="T113_5"><text:s/>projects<text:s/>required<text:s/>and<text:s/>ultimately<text:s/>missed<text:s/>its<text:s/>intermediate<text:s/>outcome<text:s/>indicator<text:s/>(4)<text:s/>targets<text:s/>for<text:s/>blue<text:s/>economy<text:s/>finance<text:s/>leverage.</text:span></text:p>
            </table:table-cell>
            <table:table-cell table:style-name="Cell69">
              <text:p text:style-name="P114"><text:span text:style-name="T114_1">B</text:span></text:p>
            </table:table-cell>
          </table:table-row>
        </table:table>
        <text:p text:style-name="P115"/>
        <text:p text:style-name="P116"><text:span text:style-name="T116_1">Major<text:s/>lessons<text:s/>and<text:s/>recommendations<text:s/>for<text:s/>the<text:s/>year<text:s/>ahead</text:span></text:p>
        <text:p text:style-name="P117"/>
        <text:p text:style-name="P118"><text:span text:style-name="T118_1">Updates<text:s/>on<text:s/>recommendations<text:s/>from<text:s/>the<text:s/>Year<text:s/>2<text:s/>(24-25)<text:s/>Annual<text:s/></text:span><text:span text:style-name="T118_2">R</text:span><text:span text:style-name="T118_3">eview<text:s/>are<text:s/>included<text:s/>in<text:s/>Annex<text:s/>A.<text:s/>See<text:s/>below<text:s/>recommendations<text:s/>for<text:s/>Year<text:s/>4</text:span><text:span text:style-name="T118_4"><text:s/>(26-27):</text:span></text:p>
        <text:p text:style-name="P119"/>
        <text:p text:style-name="P120"><text:span text:style-name="T120_1">Lesson<text:s/>and<text:s/>Recommendation<text:s/>1:<text:s/></text:span><text:span text:style-name="T120_2">Improve<text:s/>cross-programme<text:s/>learning<text:s/>and<text:s/>integration<text:s/>around<text:s/>priority<text:s/>themes<text:s/>and<text:s/>country<text:s/>opportunities.</text:span><text:span text:style-name="T120_3"><text:s/></text:span><text:span text:style-name="T120_4">The</text:span><text:span text:style-name="T120_5"><text:s/>COAST<text:s/>process</text:span><text:span text:style-name="T120_6"><text:s/>evaluation</text:span><text:span text:style-name="T120_7"><text:s/></text:span><text:span text:style-name="T120_8">found<text:s/>that<text:s/>the<text:s/>original<text:s/>implementation<text:s/>timeline<text:s/>set<text:s/>out<text:s/>in<text:s/>the<text:s/>business<text:s/>case<text:s/>was<text:s/>only<text:s/>partially<text:s/>realised<text:s/>in<text:s/>practice,<text:s/>with<text:s/>delays<text:s/>to<text:s/>mobilisation<text:s/>during<text:s/>Year<text:s/>3<text:s/>(see<text:s/>24-25<text:s/>Annual<text:s/>Review<text:s/>for<text:s/>more<text:s/>information)<text:s/>meaning<text:s/>integration<text:s/>between<text:s/>components<text:s/>has<text:s/>emerged<text:s/>more<text:s/>gradually<text:s/>than<text:s/>originally<text:s/>planned.<text:s/></text:span><text:span text:style-name="T120_9">T</text:span><text:span text:style-name="T120_10">he<text:s/>programme<text:s/>should</text:span><text:span text:style-name="T120_11"><text:s/>therefore</text:span><text:span text:style-name="T120_12"><text:s/>focus<text:s/>on<text:s/>a<text:s/>small<text:s/>number<text:s/>of<text:s/>priority<text:s/>themes<text:s/>and<text:s/>country-level<text:s/>opportunities<text:s/>where<text:s/>collaboration</text:span><text:span text:style-name="T120_13"><text:s/>between<text:s/>components</text:span><text:span text:style-name="T120_14"><text:s/>can<text:s/>add<text:s/>practical<text:s/>value</text:span><text:span text:style-name="T120_15"><text:s/>(e.g<text:s/>Blue<text:s/>Finance)</text:span><text:span text:style-name="T120_16">.</text:span></text:p>
        <text:p text:style-name="P121"/>
        <text:p text:style-name="P122"><text:span text:style-name="T122_1">In<text:s/>Year<text:s/>4,<text:s/>there<text:s/>should<text:s/>be<text:s/>a<text:s/>focus<text:s/>on<text:s/>country-level<text:s/>dialogue,<text:s/>capitalising<text:s/>on<text:s/>the<text:s/>partnerships,<text:s/>relationships<text:s/>and<text:s/>results<text:s/>of<text:s/>each<text:s/>component.<text:s/>FCDO,<text:s/>DAI,<text:s/>WEF,<text:s/>Worldfish<text:s/>and<text:s/>Itad<text:s/>will<text:s/>strengthen<text:s/>cross-component<text:s/>collaboration<text:s/>through<text:s/>the<text:s/>Programme<text:s/>Coordination<text:s/>Forum,<text:s/>joint<text:s/>learning<text:s/>activities<text:s/>and<text:s/>more<text:s/>systematic<text:s/>identification<text:s/>of<text:s/>opportunities<text:s/>for<text:s/>collaboration<text:s/>at<text:s/></text:span><text:span text:style-name="T122_2">country<text:s/>and<text:s/>thematic<text:s/>levels.<text:s/>FCDO<text:s/>will<text:s/>work<text:s/>with<text:s/>partners<text:s/>to<text:s/>increase<text:s/>knowledge<text:s/>sharing</text:span><text:span text:style-name="T122_3">,</text:span><text:span text:style-name="T122_4"><text:s/>strengthen<text:s/>links<text:s/>between<text:s/>component<text:s/>activities</text:span><text:span text:style-name="T122_5"><text:s/>and<text:s/>identify<text:s/></text:span><text:span text:style-name="T122_6">priority<text:s/>areas<text:s/>for<text:s/>collaboration<text:s/>between<text:s/>components</text:span><text:span text:style-name="T122_7"><text:s/>to<text:s/>maximise<text:s/>contribution<text:s/>towards<text:s/>programme-level<text:s/>outcomes.</text:span></text:p>
        <text:p text:style-name="P123"><text:span text:style-name="T123_1">Lesson<text:s/>and<text:s/></text:span><text:span text:style-name="T123_2">Recommendation<text:s/>2:<text:s/></text:span><text:span text:style-name="T123_3">Strengthen<text:s/>delivery<text:s/>of<text:s/>COAST’s<text:s/>GEDSI<text:s/>ambition.</text:span><text:span text:style-name="T123_4"><text:s/></text:span><text:span text:style-name="T123_5">The<text:s/>Process<text:s/>Evaluation<text:s/>found<text:s/>that<text:s/>whilst<text:s/>COAST<text:s/>has<text:s/>successfully<text:s/>increased<text:s/>the<text:s/>participation<text:s/>of<text:s/>women<text:s/>and<text:s/>marginalised<text:s/>groups<text:s/>in<text:s/>programme<text:s/>activities,<text:s/>achievement<text:s/>of<text:s/>transformational<text:s/>GEDSI<text:s/>outcomes<text:s/>has<text:s/>been<text:s/>more<text:s/>limited</text:span><text:span text:style-name="T123_6">.<text:s/>Therefore,</text:span><text:span text:style-name="T123_7"><text:s/></text:span><text:span text:style-name="T123_8">w</text:span><text:span text:style-name="T123_9">hile<text:s/>the<text:s/>programme<text:s/>has<text:s/>established<text:s/>clear<text:s/>GEDSI<text:s/>expectations<text:s/>and<text:s/>guidance,<text:s/>implementation<text:s/>remains<text:s/>partial<text:s/>and<text:s/>uneven</text:span><text:span text:style-name="T123_10"><text:s/></text:span><text:span text:style-name="T123_11">(see<text:s/>Section<text:s/>B,<text:s/>Intermediate<text:s/>Outcome<text:s/>1B).</text:span><text:span text:style-name="T123_12"><text:s/></text:span><text:span text:style-name="T123_13">The<text:s/>evaluation<text:s/>identified<text:s/>opportunities<text:s/>to<text:s/>strengthen<text:s/>disability<text:s/>inclusion,<text:s/>improve<text:s/>the<text:s/>use<text:s/>of<text:s/>disaggregated<text:s/>data<text:s/>and<text:s/>embed<text:s/>GEDSI<text:s/>more<text:s/>consistently<text:s/>throughout<text:s/>project<text:s/>design,<text:s/>implementation<text:s/>and<text:s/>monitoring<text:s/>processes</text:span><text:span text:style-name="T123_14">.</text:span></text:p>
        <text:p text:style-name="P124"/>
        <text:p text:style-name="P125"><text:span text:style-name="T125_1">In<text:s/>Year<text:s/>4,<text:s/>FCDO<text:s/>and<text:s/>delivery<text:s/>partners</text:span><text:span text:style-name="T125_2"><text:s/>s</text:span><text:span text:style-name="T125_3">hould<text:s/>place<text:s/>greater<text:s/>emphasis<text:s/>on<text:s/>how<text:s/>GEDSI<text:s/>expectations<text:s/>are<text:s/>translated<text:s/>into<text:s/>implementation,<text:s/>monitored<text:s/>over<text:s/>time<text:s/>and<text:s/>reflected<text:s/>in<text:s/>partner<text:s/>del</text:span><text:span text:style-name="T125_4">ivery</text:span><text:span text:style-name="T125_5">.</text:span><text:span text:style-name="T125_6"><text:s/></text:span><text:span text:style-name="T125_7">The<text:s/>programme<text:s/>should<text:s/>continue<text:s/>strengthening<text:s/>implementation<text:s/>support<text:s/>and<text:s/>learning<text:s/>on<text:s/>GEDSI-responsive<text:s/>delivery,<text:s/>particularly<text:s/>in<text:s/>areas<text:s/>such<text:s/>as<text:s/>disability<text:s/>inclusion,<text:s/>participatory<text:s/>monitoring<text:s/>and<text:s/>capturing<text:s/>evidence<text:s/>on<text:s/>equitable<text:s/>outcomes.</text:span><text:span text:style-name="T125_8"><text:s/></text:span><text:span text:style-name="T125_9">Working<text:s/>with<text:s/>Itad,<text:s/>partners<text:s/>will<text:s/>also<text:s/>strengthen<text:s/>the<text:s/>collection<text:s/>and<text:s/>use<text:s/>of<text:s/>disaggregated<text:s/>data<text:s/>to<text:s/>better<text:s/>understand<text:s/>who<text:s/>is<text:s/>benefiting<text:s/>from<text:s/>programme<text:s/>interventions<text:s/>and<text:s/>how<text:s/>inclusion<text:s/>outcomes<text:s/>can<text:s/>be<text:s/>enhanced</text:span><text:span text:style-name="T125_10">.</text:span></text:p>
        <text:p text:style-name="P126"/>
        <text:p text:style-name="P127"><text:span text:style-name="T127_1">Lesson<text:s/>and<text:s/>Recommendation<text:s/></text:span><text:span text:style-name="T127_2">3</text:span><text:span text:style-name="T127_3">:</text:span><text:span text:style-name="T127_4"><text:s/></text:span><text:span text:style-name="T127_5">Move<text:s/>from<text:s/>identifying<text:s/>scaling<text:s/>pathways<text:s/>to<text:s/>actively<text:s/>testing<text:s/>them.</text:span><text:span text:style-name="T127_6"><text:s/></text:span><text:span text:style-name="T127_7">The<text:s/>Process<text:s/>Evaluation<text:s/>highlighted<text:s/>that<text:s/>many<text:s/>interventions<text:s/>have<text:s/>demonstrated<text:s/>promising<text:s/>results<text:s/>and<text:s/>potential<text:s/>for<text:s/>replication,<text:s/>but<text:s/>pathways<text:s/>to<text:s/>scale<text:s/>are<text:s/>not<text:s/>always<text:s/>clearly<text:s/>articulated<text:s/>or<text:s/>embedded<text:s/>from<text:s/>the<text:s/>outset.<text:s/>Achieving<text:s/>impact<text:s/>at<text:s/>scale<text:s/>will<text:s/>require<text:s/>greater<text:s/>focus<text:s/>on<text:s/>identifying<text:s/>how<text:s/>successful<text:s/>approaches<text:s/>can<text:s/>be<text:s/>institutionalised,<text:s/>replicated<text:s/>and<text:s/>adopted<text:s/>beyond<text:s/>individual<text:s/>projects.<text:s/></text:span></text:p>
        <text:p text:style-name="P128"/>
        <text:p text:style-name="P129"><text:span text:style-name="T129_1">In<text:s/>Year<text:s/>4,<text:s/>delivery<text:s/>partners<text:s/>will<text:s/>strengthen<text:s/>scaling<text:s/>strategies<text:s/>across<text:s/>the<text:s/>portfolio<text:s/>by<text:s/>identifying<text:s/>practical<text:s/>pathways<text:s/>for<text:s/>expansion,<text:s/>uptake<text:s/>and<text:s/>replication,<text:s/>including<text:s/>opportunities<text:s/>to<text:s/>influence<text:s/>policy,<text:s/>attract<text:s/>investment<text:s/>and<text:s/>embed<text:s/>approaches<text:s/>within<text:s/>national<text:s/>systems.<text:s/>FCDO<text:s/>and<text:s/></text:span><text:span text:style-name="T129_2">Itad</text:span><text:span text:style-name="T129_3"><text:s/>will<text:s/>support<text:s/>partners<text:s/>to<text:s/>capture<text:s/>and<text:s/>disseminate<text:s/>lessons<text:s/>on<text:s/>scaling<text:s/>to<text:s/>inform<text:s/>adaptive<text:s/>management<text:s/>and<text:s/>future<text:s/>programme<text:s/>design.</text:span></text:p>
        <text:p text:style-name="P130"/>
        <text:p text:style-name="P131"><text:span text:style-name="T131_1">Lesson<text:s/>&amp;<text:s/>Recommendation<text:s/></text:span><text:span text:style-name="T131_2">4</text:span><text:span text:style-name="T131_3">:<text:s/></text:span><text:span text:style-name="T131_4">Delivering<text:s/>on<text:s/>COAST’s<text:s/>blue<text:s/>economy<text:s/>ambition</text:span><text:span text:style-name="T131_5">.<text:s/></text:span><text:span text:style-name="T131_6">The<text:s/>Process<text:s/>Evaluation<text:s/>recognised<text:s/>that<text:s/>COAST<text:s/>has<text:s/>made<text:s/>important<text:s/>progress<text:s/>in<text:s/>creating<text:s/>the<text:s/>enabling<text:s/>conditions<text:s/>for<text:s/>blue<text:s/>finance<text:s/>mobilisation<text:s/>through<text:s/>policy<text:s/>reform,<text:s/>investment<text:s/>pipeline<text:s/>development<text:s/>and<text:s/>engagement<text:s/>with<text:s/>finance<text:s/>providers.<text:s/>However,<text:s/>financing<text:s/>outcomes<text:s/>are<text:s/>progressing<text:s/>more<text:s/>slowly<text:s/>than<text:s/>originally<text:s/>anticipated,<text:s/>reflecting<text:s/>the<text:s/>complexity<text:s/>and<text:s/>long<text:s/>lead<text:s/>times<text:s/>associated<text:s/>with<text:s/>mobilising<text:s/>investment<text:s/>in<text:s/>the<text:s/>coastal<text:s/>and<text:s/>blue<text:s/>economy<text:s/>sectors.<text:s/></text:span></text:p>
        <text:p text:style-name="P132"/>
        <text:p text:style-name="P133"><text:span text:style-name="T133_1">In<text:s/>Year<text:s/>4,<text:s/>delivery<text:s/>partners<text:s/>will<text:s/>focus<text:s/>on<text:s/>converting<text:s/>existing<text:s/>financial<text:s/>roadmaps,<text:s/>partnerships<text:s/>and<text:s/>project<text:s/>pipelines<text:s/>into<text:s/>investment-ready<text:s/>opportunities<text:s/>and<text:s/>viable<text:s/>financing<text:s/>mechanisms.<text:s/>FCDO<text:s/>will<text:s/>work<text:s/>with<text:s/>partners<text:s/>to<text:s/>strengthen</text:span><text:span text:style-name="T133_2"><text:s/>COAST<text:s/>approach,<text:s/>including<text:s/></text:span><text:span text:style-name="T133_3">identifying</text:span><text:span text:style-name="T133_4"><text:s/>finance<text:s/>pathways</text:span><text:span text:style-name="T133_5">,<text:s/></text:span><text:span text:style-name="T133_6">develop<text:s/></text:span><text:span text:style-name="T133_7">tangible<text:s/>action<text:s/>plans</text:span><text:span text:style-name="T133_8"><text:s/></text:span><text:span text:style-name="T133_9">and<text:s/>improve<text:s/>the<text:s/>monitoring<text:s/>of<text:s/>progress<text:s/>towards<text:s/>finance<text:s/>mobilisation<text:s/>outcomes.</text:span></text:p>
        <text:p text:style-name="P134"/>
        <text:p text:style-name="P135"><text:span text:style-name="T135_1">Lesson<text:s/>&amp;<text:s/>Recommendation<text:s/></text:span><text:span text:style-name="T135_2">5</text:span><text:span text:style-name="T135_3">:</text:span><text:span text:style-name="T135_4"><text:s/></text:span><text:span text:style-name="T135_5">The<text:s/>Process<text:s/>Evaluation<text:s/>found<text:s/>that<text:s/>good<text:s/>progress<text:s/>has<text:s/>been<text:s/>made<text:s/>in<text:s/>building<text:s/>the<text:s/>policy,<text:s/>institutional<text:s/>and<text:s/>partnership<text:s/>foundations<text:s/>needed<text:s/>to<text:s/>sustain<text:s/>programme<text:s/>benefits,<text:s/>but<text:s/>sustainability<text:s/>planning<text:s/>has<text:s/>not<text:s/>been<text:s/>implemented<text:s/>consistently<text:s/>across<text:s/>all<text:s/>programme<text:s/>components.<text:s/>Some<text:s/>interventions<text:s/>would<text:s/>benefit<text:s/>from<text:s/>earlier<text:s/>and<text:s/>more<text:s/>explicit<text:s/>consideration<text:s/>of<text:s/>how<text:s/>benefits<text:s/>will<text:s/>be<text:s/>maintained<text:s/>beyond<text:s/>the<text:s/>lifetime<text:s/>of<text:s/>programme<text:s/>funding.<text:s/></text:span></text:p>
        <text:p text:style-name="P136"/>
        <text:p text:style-name="P137"><text:span text:style-name="T137_1">In<text:s/>Year<text:s/>4,<text:s/>FCDO<text:s/>will<text:s/>work<text:s/>with<text:s/>delivery<text:s/>partners<text:s/>to<text:s/>strengthen<text:s/>sustainability<text:s/>planning<text:s/>across<text:s/>the<text:s/>portfolio,<text:s/>including<text:s/>clearer<text:s/>articulation<text:s/>of<text:s/>exit<text:s/>strategies,<text:s/>local<text:s/>ownership<text:s/>arrangements,<text:s/>institutional<text:s/>capacity<text:s/>needs<text:s/>and<text:s/>long-term<text:s/>financing<text:s/>options.<text:s/></text:span><text:span text:style-name="T137_2">Itad<text:s/></text:span><text:span text:style-name="T137_3">will<text:s/>continue<text:s/>to<text:s/>support<text:s/>learning<text:s/>on<text:s/>sustainability<text:s/>and<text:s/>help<text:s/>partners<text:s/>apply<text:s/>emerging<text:s/>lessons<text:s/>through<text:s/>programme<text:s/>implementation.</text:span></text:p>
        <text:p text:style-name="P138"/>
        <text:h text:style-name="P139" text:outline-level="2"><text:span text:style-name="T139_1">B:<text:s/>THEORY<text:s/>OF<text:s/>CHANGE<text:s/>AND<text:s/>PROGRESS<text:s/>TOWARDS<text:s/>OUTCOMES</text:span><text:span text:style-name="T139_2"><text:s/></text:span></text:h>
        <text:p text:style-name="P140"/>
        <text:p text:style-name="P141"><text:span text:style-name="T141_1">Summarise<text:s/>the<text:s/>programme’s<text:s/></text:span><text:span text:style-name="T141_2"><text:a xlink:type="simple" xlink:href="https://fcogovuk.sharepoint.com/teams/prof/_layouts/15/Doc.aspx?OR=teams&amp;action=edit&amp;sourcedoc=%7bE730D961-222B-456A-A1B3-DE32308F404E%7d"><text:span text:style-name="T141_3">theory<text:s/>of<text:s/>change</text:span></text:a></text:span><text:span text:style-name="T141_4">,<text:s/>including<text:s/>any<text:s/>changes<text:s/>to<text:s/>outcome<text:s/>and<text:s/>impact<text:s/>indicators<text:s/>from<text:s/>the<text:s/>original<text:s/>business<text:s/>case.<text:s/></text:span><text:span text:style-name="T141_5">[1/2<text:s/>page]</text:span></text:p>
        <text:p text:style-name="P142"/>
        <text:p text:style-name="P143"><text:span text:style-name="T143_1">COAST’s<text:s/>Theory<text:s/>of<text:s/>Chance<text:s/>(ToC)<text:s/>recognises<text:s/>a<text:s/>set<text:s/>of<text:s/>key<text:s/>challenges<text:s/>hindering<text:s/>coastal<text:s/>communities’<text:s/>and<text:s/>nature’s<text:s/>effective<text:s/>climate<text:s/>adaptation<text:s/>and<text:s/>sustainable<text:s/>coastal<text:s/>management.<text:s/>These<text:s/>include:</text:span></text:p>
        <text:list text:style-name="LS24" xml:id="list8">
          <text:list-item>
            <text:p text:style-name="P144"><text:span text:style-name="T144_1">The<text:s/>loss<text:s/>and<text:s/>degradation<text:s/>of<text:s/>coastal<text:s/>habitats,<text:s/>their<text:s/>biodiversity<text:s/>and<text:s/>associated<text:s/>ecosystem<text:s/>services<text:s/>(e.g.<text:s/>supporting<text:s/>local<text:s/>fish<text:s/>stocks<text:s/>and<text:s/>biodiversity<text:s/>through<text:s/>providing<text:s/>nursery<text:s/>areas,<text:s/>coastal<text:s/>protection,<text:s/>etc.)<text:s/>due<text:s/>to<text:s/>a<text:s/>combination<text:s/>of<text:s/>unsustainable<text:s/>or<text:s/>over-use<text:s/>of<text:s/>resources,<text:s/>poor<text:s/>governance<text:s/>and<text:s/>planning,<text:s/>and<text:s/>other<text:s/>drivers.</text:span></text:p>
          </text:list-item>
          <text:list-item>
            <text:p text:style-name="P145"><text:span text:style-name="T145_1">Weak<text:s/>governance<text:s/>and<text:s/>management<text:s/>rights<text:s/>for<text:s/>coastal<text:s/>habitats<text:s/>and<text:s/>ecosystems<text:s/>alongside<text:s/>marginalisation<text:s/>of<text:s/>coastal<text:s/>communities<text:s/>from<text:s/>decision<text:s/>making,<text:s/>particularly<text:s/>women.<text:s/></text:span></text:p>
          </text:list-item>
          <text:list-item>
            <text:p text:style-name="P146"><text:span text:style-name="T146_1">Reliance<text:s/>on<text:s/>precarious,<text:s/>unsustainable<text:s/>and/or<text:s/>harmful<text:s/>livelihood<text:s/>practices<text:s/>by<text:s/>coastal<text:s/>communities<text:s/>(e.g.<text:s/>small-scale<text:s/>fishing<text:s/>or<text:s/>practices<text:s/>leading<text:s/>to<text:s/>habitat<text:s/>destruction).</text:span></text:p>
          </text:list-item>
          <text:list-item>
            <text:p text:style-name="P147"><text:span text:style-name="T147_1">A<text:s/>lack<text:s/>of<text:s/>accessible<text:s/>finance<text:s/>for<text:s/>coastal<text:s/>communities<text:s/>and<text:s/>projects.<text:s/></text:span></text:p>
          </text:list-item>
          <text:list-item>
            <text:p text:style-name="P148"><text:span text:style-name="T148_1">Exacerbation<text:s/>of<text:s/>these<text:s/>of<text:s/>challenges<text:s/>and<text:s/>drivers<text:s/>due<text:s/>to<text:s/>climate<text:s/>change’s<text:s/>impacts<text:s/>in<text:s/>coastal<text:s/>areas<text:s/>(e.g.<text:s/>more<text:s/>frequent<text:s/>and/or<text:s/>intense<text:s/>storms,<text:s/>sea<text:s/>level<text:s/>rise,<text:s/>ocean<text:s/>acidification).</text:span></text:p>
          </text:list-item>
        </text:list>
        <text:p text:style-name="P149"><text:span text:style-name="T149_1">Collectively<text:s/>these<text:s/>challenges<text:s/>impact<text:s/>developing<text:s/>country<text:s/>coastal<text:s/>communities’<text:s/>livelihoods<text:s/>(small<text:s/>scale<text:s/>fisheries,<text:s/>aquaculture<text:s/>farmers,<text:s/>etc.),<text:s/>food<text:s/>security<text:s/>and<text:s/>nutrition,<text:s/>and<text:s/>vulnerability<text:s/>and<text:s/>exposure<text:s/>to<text:s/>coastal<text:s/>hazards<text:s/>and<text:s/>the<text:s/>impacts<text:s/>of<text:s/>climate<text:s/>change.</text:span><text:span text:style-name="T149_2"><text:s/></text:span></text:p>
        <text:p text:style-name="P150"><text:span text:style-name="T150_1">In<text:s/>response<text:s/>to<text:s/>these<text:s/>challenges<text:s/>and<text:s/>based<text:s/>on<text:s/>available<text:s/>evidence,<text:s/>the<text:s/>ToC<text:s/>focuses<text:s/>on<text:s/>the<text:s/>following<text:s/>themes:</text:span></text:p>
        <text:list text:style-name="LS20" xml:id="list13">
          <text:list-item>
            <text:p text:style-name="P151"><text:span text:style-name="T151_1">Protecting,<text:s/>restoring,<text:s/>and<text:s/>sustainably<text:s/>managing<text:s/>coastal<text:s/>habitats<text:s/>(e.g.,<text:s/>mangroves,<text:s/>seagrass,<text:s/>corals).</text:span></text:p>
          </text:list-item>
          <text:list-item>
            <text:p text:style-name="P152"><text:span text:style-name="T152_1">Improving<text:s/>small<text:s/>scale<text:s/>fisheries’<text:s/>sustainability,<text:s/>productivity,<text:s/>and<text:s/>resilience.<text:s/></text:span></text:p>
          </text:list-item>
          <text:list-item>
            <text:p text:style-name="P153"><text:span text:style-name="T153_1">Catalysing<text:s/>more<text:s/>sustainable,<text:s/>less<text:s/>intensive<text:s/>aquaculture.<text:s/></text:span></text:p>
          </text:list-item>
          <text:list-item>
            <text:p text:style-name="P154"><text:span text:style-name="T154_1">Supporting<text:s/>inclusive<text:s/>coastal<text:s/>planning<text:s/>and<text:s/>management.<text:s/></text:span></text:p>
          </text:list-item>
        </text:list>
        <text:p text:style-name="P155"><text:span text:style-name="T155_1">The<text:s/>structure<text:s/>of<text:s/>COAST’s<text:s/>ToC<text:s/>is<text:s/>complex<text:s/>and<text:s/>multi-tiered.<text:s/>An<text:s/>original<text:s/>ToC<text:s/>developed<text:s/>during<text:s/>the<text:s/>business<text:s/>case<text:s/>was<text:s/>updated<text:s/>by<text:s/>Itad<text:s/>as<text:s/>part<text:s/>of<text:s/>their<text:s/>mobilisation<text:s/>phase<text:s/>and<text:s/>the<text:s/>production<text:s/>of<text:s/>COAST’s<text:s/>MEL<text:s/>strategy.<text:s/>This<text:s/>process<text:s/>involved<text:s/>significant<text:s/>consultation<text:s/>and<text:s/>workshops<text:s/>with<text:s/></text:span><text:span text:style-name="T155_2">FCDO,<text:s/>WorldFish<text:s/>and<text:s/>WEF<text:s/>with<text:s/>additional<text:s/>reviews<text:s/>by<text:s/>Itad’s<text:s/>expert<text:s/>advisory<text:s/>panel.<text:s/>A<text:s/>gender<text:s/>equality<text:s/>and<text:s/>social<text:s/>inclusion<text:s/>(GESI)<text:s/>review<text:s/>was<text:s/>conducted<text:s/>to<text:s/>ensure<text:s/>GE</text:span><text:span text:style-name="T155_3">D</text:span><text:span text:style-name="T155_4">SI<text:s/>is<text:s/>fully<text:s/>embedded<text:s/>into<text:s/>COAST’s<text:s/>approach.<text:s/>This<text:s/>supported<text:s/>COAST’s<text:s/>efforts<text:s/>to<text:s/>respond<text:s/>to<text:s/>ICAI’s<text:s/>findings<text:s/>and<text:s/>recommendations<text:s/>for<text:s/>the<text:s/>Blue<text:s/>Planet<text:s/>Fund<text:s/>programme<text:s/>portfolio.<text:s text:c="2"/></text:span></text:p>
        <text:p text:style-name="P156"><text:span text:style-name="T156_1">T</text:span><text:span text:style-name="T156_2">he<text:s/>ToC<text:s/>and<text:s/>logframe<text:s/></text:span><text:span text:style-name="T156_3">is<text:s/>now</text:span><text:span text:style-name="T156_4"><text:s/>reviewed<text:s/>and<text:s/>updated<text:s/>on<text:s/>an<text:s/>annual<text:s/>basis<text:s/>following<text:s/>the<text:s/>annual<text:s/>review<text:s/>to<text:s/>embed<text:s/>lessons<text:s/>from<text:s/>COAST’s<text:s/>delivery,<text:s/>results<text:s/>achieved,<text:s/>and<text:s/>emerging<text:s/>evidence<text:s/>from<text:s/>within<text:s/>and<text:s/>beyond<text:s/>COAST.</text:span><text:span text:style-name="T156_5"><text:s/></text:span><text:span text:style-name="T156_6">For<text:s/>Year<text:s/>3,</text:span><text:span text:style-name="T156_7"><text:s/></text:span><text:span text:style-name="T156_8">f</text:span><text:span text:style-name="T156_9">irstly</text:span><text:span text:style-name="T156_10">,</text:span><text:span text:style-name="T156_11"><text:s/></text:span><text:span text:style-name="T156_12">I</text:span><text:span text:style-name="T156_13">tad</text:span><text:span text:style-name="T156_14"><text:s/></text:span><text:span text:style-name="T156_15">review</text:span><text:span text:style-name="T156_16">ed</text:span><text:span text:style-name="T156_17"><text:s/>and<text:s/></text:span><text:span text:style-name="T156_18">updat</text:span><text:span text:style-name="T156_19">ed</text:span><text:span text:style-name="T156_20"><text:s/>the<text:s/></text:span><text:span text:style-name="T156_21">COAST<text:s/>logframe</text:span><text:span text:style-name="T156_22"><text:s/>and</text:span><text:span text:style-name="T156_23"><text:s/>indicator<text:s/>reference<text:s/>sheets<text:s/></text:span><text:span text:style-name="T156_24">in<text:s/>light<text:s/>of</text:span><text:span text:style-name="T156_25"><text:s/>lesson<text:s/>learnt<text:s/>during<text:s/></text:span><text:span text:style-name="T156_26">the<text:s/>24-25<text:s/>Annual<text:s/>review.<text:s/>Secondly</text:span><text:span text:style-name="T156_27">,<text:s/></text:span><text:span text:style-name="T156_28">a</text:span><text:span text:style-name="T156_29">s<text:s/>the</text:span><text:span text:style-name="T156_30"><text:s/>COAST</text:span><text:span text:style-name="T156_31"><text:s/>Facility<text:s/>moved<text:s/>from<text:s/>inception<text:s/>into<text:s/>implementation</text:span><text:span text:style-name="T156_32">,<text:s/></text:span><text:span text:style-name="T156_33">the<text:s/></text:span><text:span text:style-name="T156_34">project<text:s/>was</text:span><text:span text:style-name="T156_35"><text:s/></text:span><text:span text:style-name="T156_36">integrat</text:span><text:span text:style-name="T156_37">ed</text:span><text:span text:style-name="T156_38"><text:s/></text:span><text:span text:style-name="T156_39">into<text:s/>the<text:s/>programme-wide<text:s/>monitoring<text:s/>framework</text:span><text:span text:style-name="T156_40">,<text:s/>with</text:span><text:span text:style-name="T156_41"><text:s/>Itad<text:s/>work</text:span><text:span text:style-name="T156_42">ing</text:span><text:span text:style-name="T156_43"><text:s/>with<text:s/>DAI<text:s/>to<text:s/>align<text:s/>the<text:s/>Coast<text:s/>Facility's<text:s/>Theory<text:s/>of<text:s/>Change,<text:s/>logframe<text:s/>and<text:s/>reporting<text:s/>systems<text:s/>with<text:s/>the<text:s/>wider<text:s/>COAST<text:s/>MEL<text:s/>framework,<text:s/>clarifying<text:s/>reporting<text:s/>expectations<text:s/>and<text:s/>ensuring<text:s/>consistency<text:s/>with<text:s/>programme<text:s/>indicators.</text:span><text:span text:style-name="T156_44"><text:s/></text:span><text:span text:style-name="T156_45">COAST<text:s/>Facility<text:s/>output<text:s/>and<text:s/>intermediate<text:s/>outcome<text:s/>data<text:s/>is<text:s/>now<text:s/>included<text:s/>in<text:s/>the<text:s/>Year<text:s/>3<text:s/>annual<text:s/>review<text:s/>for<text:s/>the<text:s/>first<text:s/>time</text:span><text:span text:style-name="T156_46"><text:s/>across<text:s/>Outputs<text:s/>1-6</text:span><text:span text:style-name="T156_47">.</text:span><text:span text:style-name="T156_48"><text:s/></text:span><text:span text:style-name="T156_49">The<text:s/>most<text:s/>up<text:s/>to<text:s/>date<text:s/>COAST<text:s/>ToC,<text:s/>approved<text:s/>by<text:s/>the<text:s/>COAST<text:s/>SRO,<text:s/>is<text:s/>presented<text:s/>in<text:s/>Annex<text:s/></text:span><text:span text:style-name="T156_50">B</text:span><text:span text:style-name="T156_51">.</text:span></text:p>
        <text:p text:style-name="P157"><text:span text:style-name="T157_1">Finally,</text:span><text:span text:style-name="T157_2"><text:s/>in<text:s/>Year<text:s/>3<text:s/></text:span><text:span text:style-name="T157_3">Itad<text:s/>conduct<text:s/>phase<text:s/>1<text:s/>of<text:s/>the<text:s/>COAST<text:s/></text:span><text:span text:style-name="T157_4">Process<text:s/>Evaluation</text:span><text:span text:style-name="T157_5">.<text:s/>Taking<text:s/>place<text:s/>between<text:s/></text:span><text:span text:style-name="T157_6">December<text:s/>2025<text:s/>and<text:s/>May<text:s/>2026,</text:span><text:span text:style-name="T157_7"><text:s/>the<text:s/>process<text:s/></text:span><text:span text:style-name="T157_8">evaluation<text:s/>was<text:s/>designed<text:s/>to</text:span><text:span text:style-name="T157_9"><text:s/></text:span><text:span text:style-name="T157_10">provide</text:span><text:span text:style-name="T157_11"><text:s/>a<text:s/></text:span><text:span text:style-name="T157_12">formative<text:s/>assessment<text:s/>of<text:s/>how<text:s/>COAST<text:s/>was<text:s/>being<text:s/>implemented<text:s/>during<text:s/>its<text:s/>early<text:s/>stages<text:s/>and<text:s/>whether<text:s/>delivery<text:s/>was<text:s/>operating<text:s/>as<text:s/>intended<text:s/>under<text:s/>the<text:s/>programme's<text:s/></text:span><text:span text:style-name="T157_13">Business<text:s/>Case<text:s/>design</text:span><text:span text:style-name="T157_14">,<text:s/>therefore</text:span><text:span text:style-name="T157_15"><text:s/>also<text:s/>testing<text:s/>the<text:s/>key<text:s/>assumptions<text:s/>underpinning<text:s/>the<text:s/>programme's<text:s/>Theory<text:s/>of<text:s/>Change.</text:span><text:span text:style-name="T157_16"><text:s/></text:span><text:span text:style-name="T157_17">Using<text:s/>a<text:s/>mixed-methods<text:s/>approach<text:s/>combining<text:s/>document<text:s/>review,<text:s/>monitoring<text:s/>data,<text:s/>rubric-based<text:s/>assessments<text:s/>and<text:s/>approximately<text:s/>60<text:s/>stakeholder<text:s/>interviews<text:s/>across<text:s/>four<text:s/>countries</text:span><text:span text:style-name="T157_18"><text:s/>(</text:span><text:span text:style-name="T157_19">Indonesia,<text:s/>the<text:s/>Philippines,<text:s/>Mozambique,<text:s/>and<text:s/>Kenya</text:span><text:span text:style-name="T157_20">)</text:span><text:span text:style-name="T157_21">,<text:s/>the<text:s/>evaluation<text:s/>examined<text:s/>programme<text:s/>implementation,<text:s/>adaptive<text:s/>management,<text:s/>cross-component<text:s/>coordination,<text:s/>GEDSI<text:s/>integration,<text:s/>locally<text:s/>led<text:s/>delivery,<text:s/>sustainability,<text:s/>scaling<text:s/>pathways<text:s/>and<text:s/>value<text:s/>for<text:s/>money.<text:s/></text:span><text:span text:style-name="T157_22">The<text:s/>findings<text:s/>and<text:s/>recommendations<text:s/>of<text:s/>the<text:s/>process<text:s/>evaluation<text:s/>therefore<text:s/>have<text:s/>been<text:s/>incorporated<text:s/>into<text:s/>the<text:s/>current<text:s/>annual<text:s/>review<text:s/>and<text:s/>provide<text:s/>an<text:s/>important<text:s/>data<text:s/>point<text:s/>for</text:span><text:span text:style-name="T157_23"><text:s/>assessing<text:s/>programme<text:s/>progress<text:s/>towards<text:s/>expected<text:s/>outcomes<text:s/>and<text:s/>impact.<text:s/></text:span><text:span text:style-name="T157_24"><text:s/></text:span></text:p>
        <text:p text:style-name="P158"/>
        <text:p text:style-name="P159"><text:span text:style-name="T159_1">Describe<text:s/>where<text:s/>the<text:s/>programme<text:s/>is<text:s/>on/off<text:s/>track<text:s/>to<text:s/>contribute<text:s/>to<text:s/>the<text:s/>expected<text:s/></text:span><text:span text:style-name="T159_2">outcome</text:span><text:span text:style-name="T159_3">s<text:s/>and<text:s/>impact.<text:s/>What<text:s/>action<text:s/>is<text:s/>planned<text:s/>in<text:s/></text:span><text:span text:style-name="T159_4">the<text:s/>year<text:s/>ahead?</text:span></text:p>
        <text:p text:style-name="P160"/>
        <text:p text:style-name="P161"><text:span text:style-name="T161_1">COAST<text:s/>remains<text:s/>broadly<text:s/>on<text:s/>track<text:s/>to<text:s/>contribute<text:s/>to<text:s/>its<text:s/>intermediate<text:s/>outcome<text:s/>of<text:s/>creating<text:s/>an<text:s/></text:span><text:span text:style-name="T161_2">improved<text:s/>enabling<text:s/>environment<text:s/>that<text:s/>supports<text:s/>the<text:s/>adoption<text:s/>and<text:s/>implementation<text:s/>of<text:s/>sustainable,<text:s/>socially<text:s/>inclusive<text:s/>and<text:s/>adaptive<text:s/>management<text:s/>practices<text:s/>and<text:s/>technologies</text:span><text:span text:style-name="T161_3">.<text:s/>During<text:s/>Year<text:s/>3,<text:s/>the<text:s/>programme<text:s/>met<text:s/>or<text:s/>exceeded<text:s/>expectations<text:s/>across<text:s/>four<text:s/>of<text:s/>its<text:s/>six<text:s/>assessed<text:s/>outputs<text:s/>and<text:s/>broadly<text:s/>met<text:s/>expectations<text:s/>overall,<text:s/>engaging<text:s/>over<text:s/>6,000<text:s/>direct<text:s/>beneficiaries,<text:s/>training<text:s/>more<text:s/>than<text:s/>5,700<text:s/>individuals,<text:s/>generating<text:s/>139<text:s/>evidence<text:s/>products<text:s/>and<text:s/>strengthening<text:s/>networks,<text:s/>governance<text:s/>structures<text:s/>and<text:s/>partnerships<text:s/>across<text:s/>the<text:s/>portfolio.<text:s/>These<text:s/>achievements<text:s/>provide<text:s/>a<text:s/>strong<text:s/>foundation<text:s/>for<text:s/>delivering<text:s/>the<text:s/>programme's<text:s/>intermediate<text:s/>outcomes.</text:span></text:p>
        <text:p text:style-name="P162"><text:span text:style-name="T162_1">P</text:span><text:span text:style-name="T162_2">rogress<text:s/></text:span><text:span text:style-name="T162_3">wa</text:span><text:span text:style-name="T162_4">s<text:s/>strongest<text:s/>against<text:s/>Intermediate<text:s/>Outcome<text:s/>2<text:s/>(</text:span><text:span text:style-name="T162_5">new<text:s/>or<text:s/>strengthened<text:s/>policies,<text:s/>plans<text:s/>and<text:s/>regulatory<text:s/>frameworks<text:s/>approved</text:span><text:span text:style-name="T162_6">)<text:s/>and<text:s/>Intermediate<text:s/>Outcome<text:s/>3<text:s/>(</text:span><text:span text:style-name="T162_7">governance<text:s/>structures,<text:s/>networks<text:s/>and<text:s/>partnerships<text:s/>functioning,<text:s/>inclusive<text:s/>and<text:s/>coordinated</text:span><text:span text:style-name="T162_8">).<text:s/>COAST<text:s/>exceeded<text:s/>its<text:s/>milestone<text:s/>for<text:s/>approved<text:s/>policies<text:s/>and<text:s/>frameworks,<text:s/>achieving<text:s/>11<text:s/>against<text:s/>a<text:s/>target<text:s/>of<text:s/>9,<text:s/>while<text:s/>governance<text:s/>and<text:s/>partnership<text:s/>structures<text:s/>achieved<text:s/>90%<text:s/>of<text:s/>their<text:s/>annual<text:s/>milestone.<text:s/>These<text:s/>results<text:s/>demonstrate<text:s/>that<text:s/>the<text:s/>programme<text:s/>is<text:s/>successfully<text:s/>strengthening<text:s/>the<text:s/>policy<text:s/>and<text:s/>institutional<text:s/>conditions<text:s/>required<text:s/>for<text:s/>sustainable<text:s/>coastal<text:s/>management,<text:s/>fisheries<text:s/>governance<text:s/>and<text:s/>climate<text:s/>adaptation.<text:s/>The<text:s/>Process<text:s/>Evaluation<text:s/>reinforces<text:s/>this<text:s/>finding,<text:s/>highlighting<text:s/>strong<text:s/>government<text:s/>ownership,<text:s/>alignment<text:s/>with<text:s/>national<text:s/>priorities<text:s/>and<text:s/>effective<text:s/>stakeholder<text:s/>engagement.</text:span></text:p>
        <text:p text:style-name="P163"><text:span text:style-name="T163_1">Progress<text:s/>towards<text:s/>Intermediate<text:s/>Outcome<text:s/>1A<text:s/>(</text:span><text:span text:style-name="T163_2">projects<text:s/>successfully<text:s/>supporting<text:s/>the<text:s/>adoption<text:s/>of<text:s/>technologies<text:s/>and<text:s/>approaches</text:span><text:span text:style-name="T163_3">)<text:s/>is<text:s/>also<text:s/>broadly<text:s/>positive.<text:s/>Seventy-three<text:s/>percent<text:s/>of<text:s/>projects<text:s/>were<text:s/>assessed<text:s/>as<text:s/>on<text:s/>track<text:s/>against<text:s/>implementation<text:s/>plans<text:s/>compared<text:s/>with<text:s/>an<text:s/>80%<text:s/>milestone.<text:s/>While<text:s/>slightly<text:s/>below<text:s/>target,<text:s/>most<text:s/>projects<text:s/>are<text:s/>progressing<text:s/>as<text:s/>expected,<text:s/>and<text:s/>strong<text:s/>delivery<text:s/>across<text:s/>Outputs<text:s/>1–3<text:s/>suggests<text:s/>the<text:s/>programme<text:s/>is<text:s/>generating<text:s/>the<text:s/>skills,<text:s/>evidence,<text:s/>partnerships<text:s/>and<text:s/>stakeholder<text:s/>engagement<text:s/>necessary<text:s/>to<text:s/>support<text:s/>future<text:s/>adoption<text:s/>and<text:s/>scaling<text:s/>of<text:s/>sustainable<text:s/>practices.<text:s/></text:span><text:span text:style-name="T163_4">Similarly</text:span><text:span text:style-name="T163_5">,<text:s/>t</text:span><text:span text:style-name="T163_6">he<text:s/>Process<text:s/>Evaluation<text:s/>found<text:s/>that<text:s/>COAST's<text:s/>adaptive<text:s/>management<text:s/>approach<text:s/>has<text:s/>enabled<text:s/>partners<text:s/>to<text:s/>respond<text:s/>effectively<text:s/>to<text:s/>changing<text:s/>political<text:s/>and<text:s/>operational<text:s/>contexts<text:s/>while<text:s/>maintaining<text:s/>momentum<text:s/>towards<text:s/>strategic<text:s/>objectives.</text:span></text:p>
        <text:p text:style-name="P164"><text:span text:style-name="T164_1">The<text:s/>programme<text:s/>is<text:s/>less<text:s/>advanced<text:s/>against<text:s/>Intermediate<text:s/>Outcome<text:s/>1B<text:s/>(</text:span><text:span text:style-name="T164_2">projects<text:s/>graded<text:s/>as<text:s/>GEDSI<text:s/>Responsive<text:s/>or<text:s/>above</text:span><text:span text:style-name="T164_3">)<text:s/>and<text:s/>Intermediate<text:s/>Outcome<text:s/>4<text:s/>(</text:span><text:span text:style-name="T164_4">blue<text:s/>economy<text:s/>finance<text:s/>leveraged</text:span><text:span text:style-name="T164_5">).<text:s/>Only<text:s/></text:span><text:span text:style-name="T164_6">3</text:span><text:span text:style-name="T164_7">9%<text:s/>of<text:s/>projects<text:s/>were<text:s/>assessed<text:s/>as<text:s/>GEDSI<text:s/>Responsive<text:s/>or<text:s/>above<text:s/>against<text:s/>an<text:s/>80%<text:s/>milestone,<text:s/>while<text:s/>no<text:s/>external<text:s/>finance<text:s/>was<text:s/>leveraged<text:s/>against<text:s/>a<text:s/>£250,000<text:s/>target<text:s/>during<text:s/>the<text:s/>reporting<text:s/>period.<text:s/></text:span><text:span text:style-name="T164_8">B</text:span><text:span text:style-name="T164_9">oth<text:s/>indicators<text:s/>reflect<text:s/>areas<text:s/>where<text:s/>progress<text:s/>is<text:s/>often<text:s/>expected<text:s/>to<text:s/>emerge<text:s/>later<text:s/>in<text:s/>the<text:s/>programme<text:s/>cycle.<text:s/></text:span></text:p>
        <text:p text:style-name="P165"><text:span text:style-name="T165_1">For<text:s/></text:span><text:span text:style-name="T165_2">GEDSI,<text:s/></text:span><text:span text:style-name="T165_3">alongside<text:s/>39%<text:s/>of<text:s/>projects<text:s/>assessed<text:s/>as<text:s/>GEDSI<text:s/>Responsive,<text:s/>61%<text:s/>of<text:s/>projects<text:s/>are<text:s/>now<text:s/>assessed<text:s/>as<text:s/>GEDSI<text:s/>Sensitive<text:s/>and<text:s/>no<text:s/>projects<text:s/>were<text:s/>categorised<text:s/>as<text:s/>GEDSI<text:s/>Blind</text:span><text:span text:style-name="T165_4">.<text:s/>This<text:s/>represents<text:s/>a<text:s/></text:span><text:span text:style-name="T165_5">significant<text:s/>improvement<text:s/>from<text:s/>Year<text:s/>2</text:span><text:span text:style-name="T165_6">,</text:span><text:span text:style-name="T165_7"><text:s/>indicating<text:s/>that<text:s/>the<text:s/>foundations<text:s/>for<text:s/>more<text:s/>inclusive<text:s/>delivery<text:s/>are<text:s/>increasingly<text:s/>being<text:s/>embedded</text:span><text:span text:style-name="T165_8">.</text:span><text:span text:style-name="T165_9"><text:s/>However,</text:span><text:span text:style-name="T165_10"><text:s/>more<text:s/>work<text:s/>is<text:s/>needed<text:s/>to<text:s/>achieve<text:s/>COAST’s<text:s/>overall<text:s/>GEDSI<text:s/>ambition.<text:s/></text:span><text:span text:style-name="T165_11">T</text:span><text:span text:style-name="T165_12">he<text:s/>Process<text:s/>Evaluation<text:s/></text:span><text:span text:style-name="T165_13">found<text:s/>evidence<text:s/>that<text:s/>women<text:s/>and<text:s/>marginalised<text:s/>groups<text:s/>are<text:s/>increasingly<text:s/>participating<text:s/>in<text:s/>programme<text:s/>activities,<text:s/></text:span><text:span text:style-name="T165_14">but</text:span><text:span text:style-name="T165_15"><text:s/>that<text:s/>participation<text:s/>is<text:s/>not<text:s/>yet<text:s/>consistently<text:s/>translating<text:s/>into<text:s/>influence<text:s/>over<text:s/>decision-making,<text:s/>leadership<text:s/></text:span><text:span text:style-name="T165_16">roles<text:s/>or<text:s/>equitable<text:s/>access<text:s/>to<text:s/>benefits.<text:s/>The<text:s/>evaluation<text:s/>further<text:s/>identified<text:s/>disability<text:s/>inclusion,<text:s/>the<text:s/>use<text:s/>of<text:s/>disaggregated<text:s/>data,<text:s/>and<text:s/>partner<text:s/>accountability<text:s/>for<text:s/>GEDSI<text:s/>outcomes<text:s/>as<text:s/>areas<text:s/>requiring<text:s/>further<text:s/>strengthening.<text:s/></text:span><text:span text:style-name="T165_17">T</text:span><text:span text:style-name="T165_18">he<text:s/>evaluation<text:s/>noted<text:s/>that<text:s/>COAST's<text:s/>GEDSI<text:s/>ambition<text:s/>remains<text:s/>relevant<text:s/>and<text:s/>achievable,<text:s/>but<text:s/>that<text:s/>a<text:s/>more<text:s/>systematic<text:s/>approach<text:s/>is<text:s/>required<text:s/>to<text:s/>move<text:s/>from<text:s/>participation-focused<text:s/>approaches<text:s/>towards<text:s/>more<text:s/>transformative<text:s/>outcomes</text:span><text:span text:style-name="T165_19">,<text:s/>a<text:s/>key<text:s/>recommendation<text:s/>for<text:s/>Year<text:s/>4.</text:span></text:p>
        <text:p text:style-name="P166"><text:span text:style-name="T166_1">Similarly<text:s/>for<text:s/>Blue<text:s/>F</text:span><text:span text:style-name="T166_2">inance,</text:span><text:span text:style-name="T166_3"><text:s/>substantial<text:s/>preparatory<text:s/>work<text:s/>has<text:s/>been<text:s/>completed<text:s/>through<text:s/>financial<text:s/>roadmaps,<text:s/>project<text:s/>pipeline<text:s/>development<text:s/>and<text:s/>engagement<text:s/>with<text:s/>climate<text:s/>finance<text:s/>providers</text:span><text:span text:style-name="T166_4">,<text:s/>as<text:s/>evidenced<text:s/>under<text:s/>Output<text:s/>6.<text:s/>However,<text:s/></text:span><text:span text:style-name="T166_5">the<text:s/>programme</text:span><text:span text:style-name="T166_6"><text:s/>also</text:span><text:span text:style-name="T166_7"><text:s/>failed<text:s/>to<text:s/></text:span><text:span text:style-name="T166_8">deliver<text:s/></text:span><text:span text:style-name="T166_9">its</text:span><text:span text:style-name="T166_10"><text:s/>target<text:s/>for<text:s/></text:span><text:span text:style-name="T166_11">developing<text:s/></text:span><text:span text:style-name="T166_12">the</text:span><text:span text:style-name="T166_13"><text:s/></text:span><text:span text:style-name="T166_14">n</text:span><text:span text:style-name="T166_15">umber<text:s/>of<text:s/>viable</text:span><text:span text:style-name="T166_16"><text:s/>finance</text:span><text:span text:style-name="T166_17"><text:s/>project</text:span><text:span text:style-name="T166_18">s<text:s/>(Indicator<text:s/>6.3)</text:span><text:span text:style-name="T166_19">,<text:s/>suggesting<text:s/>strong<text:s/>preparatory<text:s/>work<text:s/>is<text:s/>not<text:s/>yet<text:s/>translating<text:s/>into<text:s/>a<text:s/>pipeline</text:span><text:span text:style-name="T166_20"><text:s/>of<text:s/>viable<text:s/></text:span><text:span text:style-name="T166_21">projects<text:s/>able<text:s/>to<text:s/>leverage<text:s/>Blue<text:s/>Economy<text:s/>finance<text:s/></text:span><text:span text:style-name="T166_22">targets</text:span><text:span text:style-name="T166_23">.</text:span><text:span text:style-name="T166_24"><text:s/>Steps<text:s/>to<text:s/>address<text:s/>this<text:s/>are<text:s/>already<text:s/>underway,<text:s/>with<text:s/>Blue<text:s/>Finance<text:s/>strategies<text:s/>for<text:s/>the<text:s/>COAST<text:s/>Programme<text:s/>and<text:s/>Coast<text:s/>Facility<text:s/>project<text:s/>under<text:s/>development.<text:s/>But<text:s/>this<text:s/>will<text:s/>need<text:s/>to<text:s/>be<text:s/>an<text:s/>area<text:s/>of<text:s/>focus<text:s/>for<text:s/>Year<text:s/>4.</text:span></text:p>
        <text:p text:style-name="P167"><text:span text:style-name="T167_1">Overall,<text:s/>evidence<text:s/>from<text:s/>both<text:s/>annual<text:s/>monitoring<text:s/>and<text:s/>the<text:s/>Process<text:s/>Evaluation<text:s/>suggests<text:s/>that<text:s/>the<text:s/>programme's<text:s/>Theory<text:s/>of<text:s/>Change<text:s/>remains<text:s/>valid.<text:s/>COAST<text:s/>is<text:s/>successfully<text:s/>building<text:s/>many<text:s/>of<text:s/>the<text:s/>enabling<text:s/>conditions<text:s/>required<text:s/>to<text:s/>deliver<text:s/>impact,<text:s/>including<text:s/>stronger<text:s/>governance,<text:s/>policy<text:s/>frameworks,<text:s/>institutional<text:s/>capacity,<text:s/>stakeholder<text:s/>partnerships<text:s/>and<text:s/>evidence<text:s/>for<text:s/>decision-making.<text:s/>However,<text:s/>several<text:s/>assumptions<text:s/>within<text:s/>the<text:s/>Theory<text:s/>of<text:s/>Change—particularly<text:s/>around<text:s/>the<text:s/>pace<text:s/>of<text:s/>finance<text:s/>mobilisation,<text:s/>cross-component<text:s/>integration<text:s/>and<text:s/>transformative<text:s/>GEDSI<text:s/>outcomes—are<text:s/>proving<text:s/>slower<text:s/>to<text:s/>materialise<text:s/>than<text:s/>originally<text:s/>anticipated.</text:span></text:p>
        <text:p text:style-name="P168"><text:span text:style-name="T168_1">During</text:span><text:span text:style-name="T168_2"><text:s/></text:span><text:span text:style-name="T168_3">Year<text:s/>4</text:span><text:span text:style-name="T168_4">,<text:s/>the<text:s/>programme<text:s/>will<text:s/>prioritise<text:s/>implementing<text:s/>recommendations<text:s/>from<text:s/>the<text:s/>Process<text:s/>Evaluation.<text:s/>This<text:s/>will<text:s/>include<text:s/>strengthening<text:s/>integration<text:s/>between<text:s/>programme<text:s/>components;<text:s/>embedding<text:s/>GEDSI<text:s/>requirements<text:s/>more<text:s/>consistently<text:s/>within<text:s/>project<text:s/>design,<text:s/>implementation<text:s/>and<text:s/>monitoring;<text:s/>improving<text:s/>disability<text:s/>inclusion<text:s/>and<text:s/>disaggregated<text:s/>reporting;<text:s/>strengthening<text:s/>accountability<text:s/>for<text:s/>GEDSI<text:s/>outcomes;<text:s/>advancing<text:s/>sustainability<text:s/>and<text:s/>country<text:s/>ownership<text:s/>planning;<text:s/>and<text:s/>accelerating<text:s/>the<text:s/>conversion<text:s/>of<text:s/>financial<text:s/>roadmaps<text:s/>and<text:s/>project<text:s/>pipelines<text:s/>into<text:s/>investment-ready<text:s/>opportunities.<text:s/>These<text:s/>actions<text:s/>will<text:s/>help<text:s/>ensure<text:s/>that<text:s/>the<text:s/>strong<text:s/>foundations<text:s/>established<text:s/>during<text:s/>the<text:s/>programme's<text:s/>first<text:s/>phase<text:s/>translate<text:s/>into<text:s/>tangible<text:s/>outcomes<text:s/>and<text:s/>impacts<text:s/>over<text:s/>the<text:s/>remainder<text:s/>of<text:s/>the<text:s/>programme<text:s/>lifecycle.</text:span></text:p>
        <text:p text:style-name="P169"><text:span text:style-name="T169_1">Justify<text:s/>whether<text:s/>the<text:s/>programme<text:s/>should<text:s/>continue,<text:s/>based<text:s/>on<text:s/>its<text:s/>own<text:s/>merits<text:s/>and<text:s/>in<text:s/>the<text:s/>context<text:s/>of<text:s/>the<text:s/>wider<text:s/>portfolio</text:span><text:span text:style-name="T169_2">;</text:span></text:p>
        <text:p text:style-name="P170"><text:span text:style-name="T170_1">Evidence<text:s/>from<text:s/>annual<text:s/>monitoring,<text:s/>Value<text:s/>for<text:s/>Money<text:s/>analysis<text:s/>and<text:s/>the<text:s/>independent<text:s/>Process<text:s/>Evaluation<text:s/>demonstrates<text:s/>that<text:s/>COAST<text:s/>remains<text:s/>relevant,<text:s/>is<text:s/>delivering<text:s/>against<text:s/></text:span><text:span text:style-name="T170_2">the<text:s/>majority<text:s/>of</text:span><text:span text:style-name="T170_3"><text:s/>its<text:s/>objectives,<text:s/>and<text:s/>continues<text:s/>to<text:s/>provide<text:s/>a<text:s/>credible<text:s/>pathway<text:s/>to<text:s/>achieving<text:s/>its<text:s/>intended<text:s/>outcomes<text:s/>and<text:s/>impact.<text:s/>During<text:s/></text:span><text:span text:style-name="T170_4">Year<text:s/>3</text:span><text:span text:style-name="T170_5">,<text:s/>the<text:s/>programme<text:s/>met<text:s/>or<text:s/>exceeded<text:s/>expectations<text:s/>across<text:s/>all<text:s/>assessed<text:s/>outputs<text:s/>and<text:s/>made<text:s/>particularly<text:s/>strong<text:s/>progress<text:s/>towards<text:s/>Intermediate<text:s/>Outcome<text:s/>2<text:s/>(approved<text:s/>policies,<text:s/>plans<text:s/>and<text:s/>regulatory<text:s/>frameworks)<text:s/>and<text:s/>Intermediate<text:s/>Outcome<text:s/>3<text:s/>(functioning,<text:s/>inclusive<text:s/>and<text:s/>coordinated<text:s/>governance<text:s/>structures,<text:s/>networks<text:s/>and<text:s/>partnerships).<text:s/>While<text:s/>progress<text:s/>against<text:s/>Intermediate<text:s/>Outcome<text:s/>1B<text:s/>(GEDSI<text:s/>responsiveness)<text:s/>and<text:s/>Intermediate<text:s/>Outcome<text:s/>4<text:s/>(</text:span><text:span text:style-name="T170_6">B</text:span><text:span text:style-name="T170_7">lue<text:s/></text:span><text:span text:style-name="T170_8">F</text:span><text:span text:style-name="T170_9">inance<text:s/>leveraged)<text:s/>remains<text:s/>below<text:s/>target,<text:s/>clear<text:s/>corrective<text:s/></text:span><text:span text:style-name="T170_10">recommendations</text:span><text:span text:style-name="T170_11"><text:s/>have<text:s/>been<text:s/>identified.</text:span></text:p>
        <text:p text:style-name="P171"><text:span text:style-name="T171_1">The<text:s/>Process<text:s/>Evaluation<text:s/>concluded<text:s/>that<text:s/>COAST<text:s/>has<text:s/>established<text:s/>strong<text:s/>foundations<text:s/>for<text:s/>longer-term<text:s/>change<text:s/>through<text:s/>effective<text:s/>stakeholder<text:s/>engagement,<text:s/>government<text:s/>ownership,<text:s/>adaptive<text:s/>management<text:s/>and<text:s/>alignment<text:s/>with<text:s/>partner<text:s/>country<text:s/>priorities.<text:s/>Within<text:s/>the<text:s/>wider<text:s/>portfolio,<text:s/>COAST<text:s/>remains<text:s/>strategically<text:s/>important<text:s/>as<text:s/>the<text:s/>UK's<text:s/>flagship<text:s/>coastal<text:s/>resilience<text:s/>and<text:s/>adaptation<text:s/>programme<text:s/>under<text:s/>the<text:s/>Blue<text:s/>Planet<text:s/>Fund<text:s/>and<text:s/>the<text:s/>only<text:s/>programme<text:s/>operating<text:s/>across<text:s/>the<text:s/>full<text:s/>spectrum<text:s/>of<text:s/>coastal<text:s/>ecosystem<text:s/>restoration,<text:s/>sustainable<text:s/>fisheries,<text:s/>aquaculture,<text:s/>governance<text:s/>reform<text:s/>and<text:s/>blue<text:s/>finance.<text:s/>The<text:s/>programme<text:s/>is<text:s/>generating<text:s/>evidence<text:s/>and<text:s/>lessons<text:s/>in<text:s/>areas<text:s/>where<text:s/>the<text:s/>international<text:s/>evidence<text:s/>base<text:s/>remains<text:s/>relatively<text:s/>limited<text:s/>and<text:s/>is<text:s/>helping<text:s/>to<text:s/>strengthen<text:s/>UK<text:s/>partnerships<text:s/>with<text:s/>priority<text:s/>coastal<text:s/>countries.<text:s/>Progress<text:s/>achieved<text:s/>to<text:s/>date<text:s/>in<text:s/>policy<text:s/>reform,<text:s/>governance<text:s/>strengthening,<text:s/>capacity<text:s/>building<text:s/>and<text:s/>project<text:s/>pipeline<text:s/>development<text:s/>provides<text:s/>a<text:s/></text:span><text:span text:style-name="T171_2">strong<text:s/>platform<text:s/>for<text:s/>achieving<text:s/>the<text:s/>more<text:s/>transformational<text:s/>outcomes<text:s/>expected<text:s/>in<text:s/>later<text:s/>years,<text:s/>including<text:s/>improved<text:s/>resilience,<text:s/>sustainable<text:s/>livelihoods,<text:s/>habitat<text:s/>restoration<text:s/>and<text:s/>finance<text:s/>mobilisation.</text:span></text:p>
        <text:p text:style-name="P172"><text:span text:style-name="T172_1">On<text:s/>balance,<text:s/>there<text:s/>is<text:s/>strong<text:s/>evidence<text:s/>that<text:s/>COAST<text:s/>continues<text:s/>to<text:s/>represent<text:s/>value<text:s/>for<text:s/>money<text:s/>and<text:s/>remains<text:s/>well<text:s/>positioned<text:s/>to<text:s/>deliver<text:s/>meaningful<text:s/>development,<text:s/>climate<text:s/>and<text:s/>nature<text:s/>outcomes.<text:s/>The<text:s/>programme<text:s/>should<text:s/>therefore<text:s/>continue<text:s/>into<text:s/>the<text:s/>next<text:s/>year<text:s/>of<text:s/>implementation,<text:s/>while<text:s/>prioritising<text:s/>the<text:s/>Process<text:s/>Evaluation<text:s/>recommendations<text:s/>on<text:s/>GEDSI,<text:s/>sustainability,<text:s/>scaling<text:s/>and<text:s/>cross-component<text:s/>integration.</text:span></text:p>
        <text:p text:style-name="P173"/>
        <text:h text:style-name="P174" text:outline-level="2"><text:span text:style-name="T174_1">C.</text:span><text:span text:style-name="T174_2"><text:s/>DETAILED<text:s/>OUTPUT<text:s/>SCORING</text:span></text:h>
        <text:p text:style-name="P175"/>
        <table:table table:style-name="Table6">
          <table:table-column table:style-name="Column20"/>
          <table:table-column table:style-name="Column21"/>
          <table:table-column table:style-name="Column22"/>
          <table:table-column table:style-name="Column23"/>
          <table:table-column table:style-name="Column24"/>
          <table:table-row table:style-name="Row22">
            <table:table-cell table:style-name="Cell70">
              <text:p text:style-name="P176"><text:span text:style-name="T176_1">Output<text:s/>Title<text:s/></text:span></text:p>
            </table:table-cell>
            <table:table-cell table:style-name="Cell71" table:number-columns-spanned="4">
              <text:p text:style-name="P177"><text:span text:style-name="T177_1">Coastal<text:s/>stakeholders,<text:s/>specifically<text:s/>the<text:s/>most<text:s/>vulnerable, are<text:s/>actively<text:s/>engaged<text:s/>in<text:s/>projects<text:s/>supporting<text:s/>the<text:s/>sustainable<text:s/>use,<text:s/>protection,<text:s/>management<text:s/>and<text:s/>restoration<text:s/>of<text:s/>marine<text:s/>environments</text:span></text:p>
            </table:table-cell>
            <table:covered-table-cell/>
            <table:covered-table-cell/>
            <table:covered-table-cell/>
          </table:table-row>
          <table:table-row table:style-name="Row23">
            <table:table-cell table:style-name="Cell72" table:number-columns-spanned="2">
              <text:p text:style-name="P178"><text:span text:style-name="T178_1">Output<text:s/>number:<text:s/></text:span></text:p>
            </table:table-cell>
            <table:covered-table-cell/>
            <table:table-cell table:style-name="Cell73">
              <text:p text:style-name="P179"><text:span text:style-name="T179_1">1</text:span></text:p>
            </table:table-cell>
            <table:table-cell table:style-name="Cell74">
              <text:p text:style-name="P180"><text:span text:style-name="T180_1">Output<text:s/>Score:<text:s/></text:span></text:p>
            </table:table-cell>
            <table:table-cell table:style-name="Cell75">
              <text:p text:style-name="P181"><text:span text:style-name="T181_1">A</text:span></text:p>
            </table:table-cell>
          </table:table-row>
          <table:table-row table:style-name="Row24">
            <table:table-cell table:style-name="Cell76" table:number-columns-spanned="2">
              <text:p text:style-name="P182"><text:span text:style-name="T182_1">Impact<text:s/>weighting<text:s/>(%):<text:s text:c="2"/></text:span></text:p>
            </table:table-cell>
            <table:covered-table-cell/>
            <table:table-cell table:style-name="Cell77">
              <text:p text:style-name="P183"><text:span text:style-name="T183_1">15</text:span></text:p>
            </table:table-cell>
            <table:table-cell table:style-name="Cell78">
              <text:p text:style-name="P184"><text:span text:style-name="T184_1">W</text:span><text:span text:style-name="T184_2">eighting<text:s/>revised<text:s/>since<text:s/>last<text:s/>AR?<text:s/></text:span></text:p>
            </table:table-cell>
            <table:table-cell table:style-name="Cell79">
              <text:p text:style-name="P185"><text:span text:style-name="T185_1">no</text:span></text:p>
            </table:table-cell>
          </table:table-row>
        </table:table>
        <text:p text:style-name="P186"/>
        <table:table table:style-name="Table7">
          <table:table-column table:style-name="Column25"/>
          <table:table-column table:style-name="Column26"/>
          <table:table-column table:style-name="Column27"/>
          <table:table-column table:style-name="Column28"/>
          <table:table-row table:style-name="Row25">
            <table:table-cell table:style-name="Cell80">
              <text:p text:style-name="P187"><text:span text:style-name="T187_1">No</text:span></text:p>
            </table:table-cell>
            <table:table-cell table:style-name="Cell81">
              <text:p text:style-name="P188"><text:span text:style-name="T188_1">Description</text:span></text:p>
            </table:table-cell>
            <table:table-cell table:style-name="Cell82">
              <text:p text:style-name="P189"><text:span text:style-name="T189_1">Milestone</text:span></text:p>
            </table:table-cell>
            <table:table-cell table:style-name="Cell83">
              <text:p text:style-name="P190"><text:span text:style-name="T190_1">Progress<text:s/></text:span></text:p>
            </table:table-cell>
          </table:table-row>
          <table:table-row table:style-name="Row26">
            <table:table-cell table:style-name="Cell84">
              <text:p text:style-name="P191"><text:span text:style-name="T191_1">1.1</text:span></text:p>
            </table:table-cell>
            <table:table-cell table:style-name="Cell85">
              <text:p text:style-name="P192"><text:span text:style-name="T192_1">Number<text:s/>of<text:s/>projects<text:s/>that<text:s/>are<text:s/>a)<text:s/>new<text:s/>b)<text:s/>live/ongoing<text:s/>c)<text:s/>completed<text:s/>d)<text:s/>planned<text:s/>to<text:s/>scale</text:span></text:p>
            </table:table-cell>
            <table:table-cell table:style-name="Cell86">
              <text:p text:style-name="P193"><text:span text:style-name="T193_1">a)<text:s/>61</text:span></text:p>
              <text:p text:style-name="P194"><text:span text:style-name="T194_1">b)<text:s/>14</text:span></text:p>
              <text:p text:style-name="P195"><text:span text:style-name="T195_1">d)<text:s/>2</text:span></text:p>
            </table:table-cell>
            <table:table-cell table:style-name="Cell87">
              <text:p text:style-name="P196"><text:span text:style-name="T196_1">Expectations</text:span><text:span text:style-name="T196_2"><text:s/>Exceeded</text:span><text:span text:style-name="T196_3">:</text:span><text:span text:style-name="T196_4"><text:s/>achieved<text:s/>a)<text:s/>75,<text:s/>b)<text:s/>13,<text:s/>and<text:s/>c)<text:s/>29.<text:s/></text:span></text:p>
              <text:p text:style-name="P197"/>
              <text:p text:style-name="P198"><text:span text:style-name="T198_1">COAST<text:s/>Facility<text:s/>reported<text:s/>74<text:s/>projects<text:s/>started<text:s/>and<text:s/>26<text:s/>completed.<text:s/>Eleven<text:s/>of<text:s/>the<text:s/>AABS<text:s/>projects<text:s/>are<text:s/>ongoing<text:s/>with<text:s/>one<text:s/>completed.<text:s/>Two<text:s/>NBCAP<text:s/>projects<text:s/>(Indonesia<text:s/>and<text:s/>the<text:s/>Philippines)<text:s/>are<text:s/>completed,<text:s/>and<text:s/>Vietnam’s<text:s/>NCAP<text:s/>project<text:s/>started<text:s/>with<text:s/>the<text:s/>launch<text:s/>in<text:s/>Q4.</text:span></text:p>
            </table:table-cell>
          </table:table-row>
          <table:table-row table:style-name="Row27">
            <table:table-cell table:style-name="Cell88">
              <text:p text:style-name="P199"><text:span text:style-name="T199_1">1.2</text:span></text:p>
            </table:table-cell>
            <table:table-cell table:style-name="Cell89">
              <text:p text:style-name="P200"><text:span text:style-name="T200_1">Number<text:s/>of<text:s/>people<text:s/>participating<text:s/>in<text:s/>projects<text:s/>that<text:s/>support<text:s/>the<text:s/>sustainable<text:s/>use,<text:s/>protection,<text:s/>management<text:s/>or<text:s/>restoration<text:s/>of<text:s/>the<text:s/>marine<text:s/>environment<text:s/>(ICF<text:s/>KPI1)</text:span></text:p>
            </table:table-cell>
            <table:table-cell table:style-name="Cell90">
              <text:p text:style-name="P201"><text:span text:style-name="T201_1">6,100</text:span></text:p>
            </table:table-cell>
            <table:table-cell table:style-name="Cell91">
              <text:p text:style-name="P202"><text:span text:style-name="T202_1">Expectations</text:span><text:span text:style-name="T202_2"><text:s/>m</text:span><text:span text:style-name="T202_3">et:</text:span><text:span text:style-name="T202_4"><text:s/>6,</text:span><text:span text:style-name="T202_5">0</text:span><text:span text:style-name="T202_6">15</text:span><text:span text:style-name="T202_7"><text:s/>direct<text:s/>beneficiaries</text:span><text:span text:style-name="T202_8">.<text:s/></text:span></text:p>
              <text:p text:style-name="P203"/>
              <text:p text:style-name="P204"><text:span text:style-name="T204_1">COAST<text:s/>Facility<text:s/>reported<text:s/>3,602<text:s/>direct<text:s/>beneficiaries,<text:s/>and<text:s/>2,751<text:s/>were<text:s/>reported<text:s/>from<text:s/>the<text:s/>AABS<text:s/>project.</text:span><text:span text:style-name="T204_2"><text:s/></text:span><text:span text:style-name="T204_3">Across<text:s/>the<text:s/>6</text:span><text:span text:style-name="T204_4">,</text:span><text:span text:style-name="T204_5">015<text:s/>direct<text:s/>beneficiaries<text:s/>reached,<text:s/>57%<text:s/>were<text:s/>male<text:s/>and<text:s/>43%<text:s/>were<text:s/>female.</text:span></text:p>
            </table:table-cell>
          </table:table-row>
          <table:table-row table:style-name="Row28">
            <table:table-cell table:style-name="Cell92">
              <text:p text:style-name="P205"><text:span text:style-name="T205_1">1.3</text:span></text:p>
            </table:table-cell>
            <table:table-cell table:style-name="Cell93">
              <text:p text:style-name="P206"><text:span text:style-name="T206_1">%<text:s/>of<text:s/>participants<text:s/>reporting<text:s/>meaningful<text:s/>engagement<text:s/>and<text:s/>participation<text:s/>in<text:s/>COAST<text:s/>projects</text:span></text:p>
            </table:table-cell>
            <table:table-cell table:style-name="Cell94">
              <text:p text:style-name="P207"><text:span text:style-name="T207_1">80%</text:span></text:p>
            </table:table-cell>
            <table:table-cell table:style-name="Cell95">
              <text:p text:style-name="P208"><text:span text:style-name="T208_1"><text:s/>Expectations</text:span><text:span text:style-name="T208_2"><text:s/>Exceeded</text:span><text:span text:style-name="T208_3">:<text:s/></text:span><text:span text:style-name="T208_4">9</text:span><text:span text:style-name="T208_5">5</text:span><text:span text:style-name="T208_6">%</text:span><text:span text:style-name="T208_7"><text:s/>achieved.</text:span></text:p>
              <text:p text:style-name="P209"><text:span text:style-name="T209_1">COAST<text:s/>Facility<text:s/>reported<text:s/></text:span><text:span text:style-name="T209_2">9</text:span><text:span text:style-name="T209_3">5</text:span><text:span text:style-name="T209_4">%<text:s/>and<text:s/>AABS<text:s/></text:span><text:span text:style-name="T209_5">9</text:span><text:span text:style-name="T209_6">5</text:span><text:span text:style-name="T209_7">%<text:s/>of<text:s/>respondents<text:s/>to<text:s/>surveys<text:s/>reporting<text:s/>“meaningful<text:s/>engagement”.</text:span></text:p>
            </table:table-cell>
          </table:table-row>
        </table:table>
        <text:p text:style-name="P210"><text:span text:style-name="T210_1">Briefly<text:s/>describe<text:s/>the<text:s/>output’s<text:s/>activities<text:s/>and<text:s/>provide<text:s/>supporting<text:s/>narrative<text:s/>for<text:s/>the<text:s/>score.<text:s/></text:span></text:p>
        <text:p text:style-name="P211"><text:span text:style-name="T211_1">This<text:s/>output<text:s/>measures<text:s/>how coastal<text:s/>stakeholders,<text:s/>specifically<text:s/>the<text:s/>most<text:s/>vulnerable,<text:s/>are<text:s/>actively<text:s/>engaged<text:s/>in<text:s/>projects<text:s/>through the<text:s/></text:span><text:span text:style-name="T211_2">Programme</text:span><text:span text:style-name="T211_3">. </text:span><text:span text:style-name="T211_4">Overall,<text:s/>this<text:s/>Output<text:s/>Scored<text:s/>an<text:s/></text:span><text:span text:style-name="T211_5">A</text:span><text:span text:style-name="T211_6"><text:s/>as</text:span><text:span text:style-name="T211_7"><text:s/>all<text:s/></text:span><text:span text:style-name="T211_8">indicators<text:s/>met<text:s/>expectations</text:span><text:span text:style-name="T211_9">,<text:s/>however<text:s/>recommendations<text:s/>have<text:s/>been<text:s/>included<text:s/>to<text:s/>improve<text:s/></text:span><text:span text:style-name="T211_10">beneficiary<text:s/></text:span><text:span text:style-name="T211_11">numbers<text:s/>(1.2)<text:s/>moving<text:s/>forward.</text:span><text:span text:style-name="T211_12"><text:s/></text:span></text:p>
        <text:p text:style-name="P212"/>
        <text:p text:style-name="P213"><text:span text:style-name="T213_1">Indicator<text:s/>1.1:<text:s/>Expectations</text:span><text:span text:style-name="T213_2"><text:s/></text:span><text:span text:style-name="T213_3">m</text:span><text:span text:style-name="T213_4">et</text:span><text:span text:style-name="T213_5">:<text:s/></text:span><text:span text:style-name="T213_6">Under<text:s/>the<text:s/>COAST<text:s/>Facility</text:span><text:span text:style-name="T213_7">,</text:span><text:span text:style-name="T213_8"><text:s/>74<text:s/>projects<text:s/></text:span><text:span text:style-name="T213_9">beg</text:span><text:span text:style-name="T213_10">a</text:span><text:span text:style-name="T213_11">n</text:span><text:span text:style-name="T213_12"><text:s/></text:span><text:span text:style-name="T213_13">this<text:s/>year</text:span><text:span text:style-name="T213_14">,<text:s/></text:span><text:span text:style-name="T213_15">with</text:span><text:span text:style-name="T213_16"><text:s/></text:span><text:span text:style-name="T213_17">26<text:s/>completed<text:s/></text:span><text:span text:style-name="T213_18">within<text:s/>the</text:span><text:span text:style-name="T213_19"><text:s/></text:span><text:span text:style-name="T213_20">reporting<text:s/>period</text:span><text:span text:style-name="T213_21">.<text:s/></text:span><text:span text:style-name="T213_22">Eleven<text:s/>AABS<text:s/>projects<text:s/>across<text:s/>Kenya,<text:s/>Tanzania</text:span><text:span text:style-name="T213_23">,<text:s/>Mozambique,<text:s/>Bangladesh<text:s/>and<text:s/>Nigeria<text:s/>are<text:s/>ongoing</text:span><text:span text:style-name="T213_24">.</text:span><text:span text:style-name="T213_25"><text:s/></text:span><text:span text:style-name="T213_26">In<text:s/>Mozambique,<text:s/>the<text:s/>Inc</text:span><text:span text:style-name="T213_27">entives<text:s/>for<text:s/>Coastal<text:s/>Conservation<text:s/>work<text:s/>package<text:s/>(WP4)<text:s/>was<text:s/>closed<text:s/>ahead<text:s/>of<text:s/>schedule<text:s/>at<text:s/>the<text:s/>end<text:s/>of<text:s/>Year<text:s/>3<text:s/>(Q4).<text:s/></text:span><text:span text:style-name="T213_28">WEF<text:s/>completed<text:s/></text:span><text:span text:style-name="T213_29">national<text:s/>BC</text:span><text:span text:style-name="T213_30">A</text:span><text:span text:style-name="T213_31">P</text:span><text:span text:style-name="T213_32">s<text:s/></text:span><text:span text:style-name="T213_33">in<text:s/>Indonesia<text:s/>and<text:s/>the<text:s/>Philippines</text:span><text:span text:style-name="T213_34">,<text:s/>with<text:s/>both<text:s/>transitioning<text:s/>to<text:s/>government<text:s/>ownership<text:s/>and<text:s/>implementation.</text:span><text:span text:style-name="T213_35"><text:s/></text:span><text:span text:style-name="T213_36">In</text:span><text:span text:style-name="T213_37"><text:s/>Indonesia</text:span><text:span text:style-name="T213_38">,<text:s/>the</text:span><text:span text:style-name="T213_39"><text:s/>National<text:s/>Action<text:s/>Plan<text:s/>(RENAKSI<text:s/>2025-2030)<text:s/></text:span><text:span text:style-name="T213_40">was<text:s/>launched<text:s/></text:span><text:span text:style-name="T213_41">in<text:s/></text:span><text:span text:style-name="T213_42">February<text:s/>2026<text:s/>and</text:span><text:span text:style-name="T213_43"><text:s/>is<text:s/></text:span><text:span text:style-name="T213_44">being<text:s/>embedded<text:s/></text:span><text:span text:style-name="T213_45">within<text:s/>the<text:s/>Coordinating<text:s/>Ministry<text:s/>for<text:s/>Food<text:s/>Affairs</text:span><text:span text:style-name="T213_46">.<text:s/></text:span><text:span text:style-name="T213_47">In<text:s/>the<text:s/></text:span><text:span text:style-name="T213_48">Philippines</text:span><text:span text:style-name="T213_49">,<text:s/>the</text:span><text:span text:style-name="T213_50"><text:s/>National<text:s/>Blue<text:s/>Carbon<text:s/>Action<text:s/>Roadmap<text:s/>was<text:s/></text:span><text:span text:style-name="T213_51">published</text:span><text:span text:style-name="T213_52"><text:s/>in<text:s/>March<text:s/>2026,<text:s/></text:span><text:span text:style-name="T213_53">with<text:s/>ownership<text:s/>transferred<text:s/>to<text:s/></text:span><text:span text:style-name="T213_54">the<text:s/></text:span><text:span text:style-name="T213_55">Department<text:s/>of<text:s/>Environment<text:s/>and<text:s/></text:span><text:span text:style-name="T213_56">Natural<text:s/>Resources<text:s/>(DENR)</text:span><text:span text:style-name="T213_57"><text:s/>and<text:s/></text:span><text:span text:style-name="T213_58">integrated<text:s/></text:span><text:span text:style-name="T213_59">into<text:s/>national<text:s/>policy<text:s/>processes.<text:s/></text:span><text:span text:style-name="T213_60">The<text:s/>Viet<text:s/>Nam<text:s/>NBCAP<text:s/>was<text:s/>formally<text:s/>established<text:s/>in<text:s/>FY25-26</text:span><text:span text:style-name="T213_61">,<text:s/>with<text:s/>its<text:s/></text:span><text:span text:style-name="T213_62">launch<text:s/>announce</text:span><text:span text:style-name="T213_63">d</text:span><text:span text:style-name="T213_64"><text:s/>at<text:s/>COP30</text:span><text:span text:style-name="T213_65">,<text:s/>and<text:s/>has<text:s/>since<text:s/>begun</text:span><text:span text:style-name="T213_66"><text:s/>rapid<text:s/>mobilisation.</text:span><text:span text:style-name="T213_67"><text:s/></text:span><text:span text:style-name="T213_68"><text:s/></text:span></text:p>
        <text:p text:style-name="P214"><text:span text:style-name="T214_1">Indicator<text:s/></text:span><text:span text:style-name="T214_2">1.2</text:span><text:span text:style-name="T214_3">:</text:span><text:span text:style-name="T214_4"><text:s/>Expectations</text:span><text:span text:style-name="T214_5"><text:s/></text:span><text:span text:style-name="T214_6">m</text:span><text:span text:style-name="T214_7">et</text:span><text:span text:style-name="T214_8">:</text:span><text:span text:style-name="T214_9"><text:s/></text:span><text:span text:style-name="T214_10">The</text:span><text:span text:style-name="T214_11"><text:s/></text:span><text:span text:style-name="T214_12">COAST<text:s/></text:span><text:span text:style-name="T214_13">Facility</text:span><text:span text:style-name="T214_14"><text:s/></text:span><text:span text:style-name="T214_15">could<text:s/></text:span><text:span text:style-name="T214_16">not<text:s/>set<text:s/>a<text:s/>milestone<text:s/></text:span><text:span text:style-name="T214_17">for<text:s/></text:span><text:span text:style-name="T214_18">direct<text:s/>beneficiaries<text:s/></text:span><text:span text:style-name="T214_19">in<text:s/>Year<text:s/>3</text:span><text:span text:style-name="T214_20"><text:s/></text:span><text:span text:style-name="T214_21">as<text:s/>the<text:s/>portfo</text:span><text:span text:style-name="T214_22">lio<text:s/>was<text:s/>still<text:s/>being<text:s/>mobilised<text:s/>throughout</text:span><text:span text:style-name="T214_23"><text:s/>the<text:s/>reporting</text:span><text:span text:style-name="T214_24"><text:s/>period</text:span><text:span text:style-name="T214_25">,<text:s/>making<text:s/>beneficiary<text:s/></text:span><text:span text:style-name="T214_26">numbers<text:s/></text:span><text:span text:style-name="T214_27">difficult<text:s/>to<text:s/>predict.</text:span><text:span text:style-name="T214_28"><text:s/></text:span><text:span text:style-name="T214_29">D</text:span><text:span text:style-name="T214_30">espite<text:s/>not<text:s/>setting<text:s/>a<text:s/>target,<text:s/></text:span><text:span text:style-name="T214_31">the<text:s/>Coast<text:s/>Facility</text:span><text:span text:style-name="T214_32"><text:s/></text:span><text:span text:style-name="T214_33">reached<text:s/></text:span><text:span text:style-name="T214_34">more<text:s/>than<text:s/>3,600<text:s/>direct</text:span><text:span text:style-name="T214_35"><text:s/></text:span><text:span text:style-name="T214_36">beneficiaries<text:s/>from<text:s/>small-scale<text:s/>coastal<text:s/>and<text:s/>fishing<text:s/>communities</text:span><text:span text:style-name="T214_37"><text:s/>through</text:span><text:span text:style-name="T214_38"><text:s/>various</text:span><text:span text:style-name="T214_39"><text:s/>project<text:s/>activities.<text:s/></text:span><text:span text:style-name="T214_40">AABS<text:s/>reached<text:s/>2,452<text:s/>direct<text:s/>beneficiaries<text:s/>in<text:s/>the<text:s/>FY25-26<text:s/>against<text:s/>a<text:s/>target<text:s/>of<text:s/>6,100</text:span><text:span text:style-name="T214_41">.</text:span><text:span text:style-name="T214_42"><text:s/>While<text:s/>the<text:s/>target<text:s/>was<text:s/>not<text:s/>met,<text:s/>beneficiary<text:s/>reach<text:s/>increased<text:s/>signif</text:span><text:span text:style-name="T214_43">icantly<text:s/>compared<text:s/>with<text:s/>FY24-25,<text:s/>reflecting<text:s/>the<text:s/></text:span><text:span text:style-name="T214_44">projects<text:s/>progression<text:s/>from<text:s/>project<text:s/>development<text:s/>to<text:s/>implementation.<text:s/>Delivery<text:s/>was<text:s/>affected<text:s/>by<text:s/>a<text:s/>range<text:s/>of<text:s/>external<text:s/>factors,<text:s/>including<text:s/>political<text:s/>unrest,<text:s/>elections<text:s/>and<text:s/>travel<text:s/>restrictions<text:s/>in<text:s/>Bangladesh<text:s/>and<text:s/>Tanzania,<text:s/>post-elec</text:span><text:span text:style-name="T214_45">tion<text:s/>protests<text:s/>in<text:s/>Mozambique,<text:s/>and<text:s/>climate-related<text:s/>disruptions<text:s/>such<text:s/>as<text:s/>cyclones<text:s/>and<text:s/>flooding.</text:span><text:span text:style-name="T214_46"><text:s/></text:span><text:span text:style-name="T214_47">Whilst<text:s/></text:span><text:span text:style-name="T214_48">overall<text:s/>the<text:s/>COAST<text:s/>Programme<text:s/>met<text:s/>its<text:s/></text:span><text:span text:style-name="T214_49">direct<text:s/></text:span><text:span text:style-name="T214_50">beneficiary</text:span><text:span text:style-name="T214_51"><text:s/>targets</text:span><text:span text:style-name="T214_52"><text:s/>for<text:s/>Year<text:s/>3,<text:s/></text:span><text:span text:style-name="T214_53">AABS<text:s/>significant</text:span><text:span text:style-name="T214_54">ly</text:span><text:span text:style-name="T214_55"><text:s/>underperformed<text:s/></text:span><text:span text:style-name="T214_56">and<text:s/>further<text:s/>work<text:s/>needs<text:s/></text:span><text:span text:style-name="T214_57">to<text:s/>be<text:s/>done<text:s/>to<text:s/>understand<text:s/>and<text:s/>rectify<text:s/>the<text:s/>discrepancy<text:s/>for<text:s/>Year<text:s/>4.</text:span></text:p>
        <text:p text:style-name="P215"><text:span text:style-name="T215_1">Indicator<text:s/></text:span><text:span text:style-name="T215_2">1.3</text:span><text:span text:style-name="T215_3">:<text:s/>Expectations<text:s/></text:span><text:span text:style-name="T215_4">exceeded</text:span><text:span text:style-name="T215_5">:<text:s/></text:span><text:span text:style-name="T215_6">COAST<text:s/>Facility<text:s/>did<text:s/>not<text:s/>set<text:s/>a<text:s/>milestone<text:s/>for<text:s/></text:span><text:span text:style-name="T215_7">the<text:s/>%<text:s/>of<text:s/>participants<text:s/>reporting<text:s/>meaningful<text:s/>engagement<text:s/>and<text:s/>participation<text:s/>in<text:s/>COAST<text:s/>projects<text:s/>this<text:s/>year.<text:s/></text:span><text:span text:style-name="T215_8">Despite<text:s/>this,<text:s/>237</text:span><text:span text:style-name="T215_9"><text:s/>beneficiaries</text:span><text:span text:style-name="T215_10"><text:s/>from<text:s/>6<text:s/>COAST<text:s/>Fa</text:span><text:span text:style-name="T215_11">cility<text:s/>projects<text:s/>completed<text:s/>the<text:s/></text:span><text:span text:style-name="T215_12">“Beneficiary<text:s/>Engagement<text:s/>Survey”,<text:s/>and<text:s/>of<text:s/>these</text:span><text:span text:style-name="T215_13">,<text:s/></text:span><text:span text:style-name="T215_14">9</text:span><text:span text:style-name="T215_15">5</text:span><text:span text:style-name="T215_16">%<text:s/>reported<text:s/>feeling<text:s/>“meaningfully<text:s/>engaged”.</text:span><text:span text:style-name="T215_17"><text:s/></text:span><text:span text:style-name="T215_18">COAST<text:s/>Facility<text:s/>note<text:s/>this<text:s/>is<text:s/>a<text:s/>small<text:s/>sample<text:s/>at<text:s/>this<text:s/>stage</text:span><text:span text:style-name="T215_19">;</text:span><text:span text:style-name="T215_20"><text:s/>however,<text:s/>this<text:s/></text:span><text:span text:style-name="T215_21">reflects</text:span><text:span text:style-name="T215_22"><text:s/>the<text:s/>early<text:s/>stages<text:s/>of<text:s/>man</text:span><text:span text:style-name="T215_23">y<text:s/>projects<text:s/>at<text:s/>this<text:s/>point<text:s/>in<text:s/>implementation.<text:s/></text:span><text:span text:style-name="T215_24">WorldFish<text:s/>exceeded<text:s/>its<text:s/>80%<text:s/>milestone</text:span><text:span text:style-name="T215_25"><text:s/></text:span><text:span text:style-name="T215_26">with<text:s/>95%<text:s/>of</text:span><text:span text:style-name="T215_27"><text:s/>respondents<text:s/>across<text:s/>12<text:s/>events<text:s/>reporting<text:s/>meaningful<text:s/>engagement.<text:s/>However,<text:s/>only<text:s/>237<text:s/>responses<text:s/>were<text:s/>received<text:s/>overall,<text:s/>representing<text:s/>a<text:s/>25%<text:s/>response<text:s/>rate<text:s/>from<text:s/>a<text:s/>potential<text:s/>participant<text:s/>pool<text:s/>of<text:s/>953.<text:s/>This<text:s/>reflects<text:s/>both<text:s/>limited<text:s/>survey<text:s/></text:span><text:span text:style-name="T215_28">reach</text:span><text:span text:style-name="T215_29"><text:s/>and<text:s/>low<text:s/>uptake.<text:s/>Although<text:s/>surveys<text:s/>were<text:s/>distributed<text:s/>via<text:s/>links,<text:s/>QR<text:s/>codes,<text:s/>verbal<text:s/>facilitation,<text:s/>and<text:s/>follow-up<text:s/>messages<text:s/>where<text:s/>contact<text:s/>details<text:s/>were<text:s/>available,<text:s/>not<text:s/>all<text:s/>participants<text:s/>could<text:s/>be<text:s/>reached<text:s/>directly.<text:s/>Additional<text:s/>barriers<text:s/>included<text:s/>literacy<text:s/>constraints,<text:s/>limited<text:s/>digital<text:s/>access,<text:s/>and<text:s/>gaps<text:s/>in<text:s/>participant<text:s/>contact<text:s/>data.</text:span></text:p>
        <text:p text:style-name="P216"><text:span text:style-name="T216_1">Describe<text:s/>any<text:s/>changes</text:span><text:span text:style-name="T216_2"><text:s/>to</text:span><text:span text:style-name="T216_3"><text:s/>this<text:s/>output</text:span><text:span text:style-name="T216_4"><text:s/>during<text:s/>the<text:s/>past<text:s/>year</text:span><text:span text:style-name="T216_5">,<text:s/>and<text:s/>any<text:s/>planned<text:s/>changes<text:s/></text:span><text:span text:style-name="T216_6">as<text:s/>a<text:s/>result<text:s/>of</text:span><text:span text:style-name="T216_7"><text:s/>this<text:s/>review.</text:span><text:span text:style-name="T216_8"><text:s/></text:span><text:span text:style-name="T216_9">[1<text:s/>paragraph]</text:span></text:p>
        <text:p text:style-name="P217"><text:span text:style-name="T217_1">T</text:span><text:span text:style-name="T217_2">he<text:s/>logframe<text:s/></text:span><text:span text:style-name="T217_3">is<text:s/>now</text:span><text:span text:style-name="T217_4"><text:s/>reviewed<text:s/>and<text:s/>updated<text:s/>on<text:s/>an<text:s/>annual<text:s/>basis<text:s/>following<text:s/>the<text:s/>annual<text:s/>review<text:s/>to<text:s/>embed<text:s/>lessons<text:s/>from<text:s/>COAST’s<text:s/>delivery,<text:s/>results<text:s/>achieved,<text:s/>and<text:s/>emerging<text:s/>evidence.</text:span><text:span text:style-name="T217_5"><text:s/></text:span><text:span text:style-name="T217_6">In<text:s/>Year<text:s/>3,<text:s/>Itad<text:s/>reviewed<text:s/>and<text:s/>updated<text:s/>the<text:s/>COAST<text:s/>logframe,<text:s/>ToC<text:s/>and<text:s/>indicator<text:s/>reference<text:s/>sheets<text:s/></text:span><text:span text:style-name="T217_7">in<text:s/>light<text:s/>of</text:span><text:span text:style-name="T217_8"><text:s/>lesson</text:span><text:span text:style-name="T217_9">s</text:span><text:span text:style-name="T217_10"><text:s/>learnt<text:s/>during<text:s/>the<text:s/>24-25<text:s/>Annual<text:s/>review.<text:s/>As<text:s/>part<text:s/>of<text:s/>this<text:s/></text:span><text:span text:style-name="T217_11">t</text:span><text:span text:style-name="T217_12">he<text:s/>COAST<text:s/>Facility<text:s/>was<text:s/>integrated<text:s/>into<text:s/>the<text:s/>programme-wide<text:s/>logframe<text:s/>during<text:s/>FY25-26<text:s/>following<text:s/>its<text:s/>mobilisation<text:s/>in<text:s/>September<text:s/>2025.<text:s/>As<text:s/>the<text:s/>Facility’s<text:s/></text:span><text:span text:style-name="T217_13">first<text:s/>year<text:s/>of<text:s/>implementation,<text:s/>the<text:s/>focus<text:s/>was<text:s/>on<text:s/>establishing<text:s/></text:span><text:span text:style-name="T217_14">a<text:s/>portfolio<text:s/>of<text:s/>technical<text:s/>assistance<text:s/>and<text:s/>grant<text:s/></text:span><text:span text:style-name="T217_15">projects</text:span><text:span text:style-name="T217_16">,</text:span><text:span text:style-name="T217_17"><text:s/>alongside<text:s/>developing<text:s/>delivery<text:s/>systems<text:s/>and<text:s/>strengthening<text:s/>data<text:s/>collection<text:s/>and<text:s/>reporting<text:s/>arrangements.<text:s/></text:span><text:span text:style-name="T217_18">With<text:s/>most<text:s/>projects<text:s/>only<text:s/>becoming<text:s/>operational<text:s/>from<text:s/>Q3<text:s/>onwards,<text:s/>there<text:s/>was<text:s/>insufficient<text:s/></text:span><text:span text:style-name="T217_19">time</text:span><text:span text:style-name="T217_20"><text:s/>to<text:s/>set<text:s/></text:span><text:span text:style-name="T217_21">robust<text:s/>targets<text:s/>across<text:s/>several<text:s/>indicators</text:span><text:span text:style-name="T217_22"><text:s/>for<text:s/>the<text:s/>25-26<text:s/>annual<text:s/>review</text:span><text:span text:style-name="T217_23"><text:s/>as<text:s/>the<text:s/>portfolio<text:s/>was<text:s/>still<text:s/>being<text:s/>developed</text:span><text:span text:style-name="T217_24">.<text:s/></text:span><text:span text:style-name="T217_25">That<text:s/>said,<text:s/></text:span><text:span text:style-name="T217_26">achievement</text:span><text:span text:style-name="T217_27"><text:s/>data<text:s/></text:span><text:span text:style-name="T217_28">has<text:s/>been<text:s/>included</text:span><text:span text:style-name="T217_29"><text:s/>across<text:s/>Outputs<text:s/>1-6</text:span><text:span text:style-name="T217_30"><text:s/></text:span><text:span text:style-name="T217_31">and<text:s/>milestones<text:s/>for<text:s/>C</text:span><text:span text:style-name="T217_32">OAST</text:span><text:span text:style-name="T217_33"><text:s/>Facility<text:s/>will<text:s/>be<text:s/>included<text:s/>for<text:s/></text:span><text:span text:style-name="T217_34">Y</text:span><text:span text:style-name="T217_35">ear<text:s/>4<text:s/>now<text:s/>that<text:s/>the<text:s/>project<text:s/>is<text:s/>fully<text:s/>established.</text:span></text:p>
        <text:p text:style-name="P218"><text:span text:style-name="T218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text:span text:style-name="T218_2">[1-2<text:s/>paragraphs]</text:span></text:p>
        <text:p text:style-name="P219"><text:span text:style-name="T219_1">Recommendations<text:s/>from<text:s/></text:span><text:span text:style-name="T219_2">the<text:s/></text:span><text:span text:style-name="T219_3">previous<text:s/>Annual<text:s/>Review</text:span><text:span text:style-name="T219_4"><text:s/>(FY<text:s/>24-25)</text:span><text:span text:style-name="T219_5"><text:s/>were<text:s/>consolidated<text:s/>into<text:s/>nine<text:s/>overarching<text:s/>actions,</text:span><text:span text:style-name="T219_6"><text:s/>with<text:s/></text:span><text:span text:style-name="T219_7">progress<text:s/>against<text:s/>each<text:s/>set<text:s/>out<text:s/>in<text:s/>Annex<text:s/>A.</text:span><text:span text:style-name="T219_8"><text:s/>For<text:s/>Year<text:s/>3,<text:s/></text:span><text:span text:style-name="T219_9">we<text:s/>have<text:s/>identified<text:s/>the<text:s/>following<text:s/>lessons<text:s/>and<text:s/>recommendations:</text:span></text:p>
        <text:p text:style-name="P220"/>
        <text:list text:style-name="LS54" xml:id="list17">
          <text:list-item>
            <text:p text:style-name="P221"><text:span text:style-name="T221_1">Output<text:s/>1<text:s/>Lesson<text:s/>1:</text:span><text:span text:style-name="T221_2"><text:s/></text:span><text:span text:style-name="T221_3"><text:s/></text:span><text:span text:style-name="T221_4">BCAP<text:s/>demonstrated<text:s/>that<text:s/>project<text:s/>outputs<text:s/>are<text:s/>more<text:s/>likely<text:s/>to<text:s/>be<text:s/>successful<text:s/>long<text:s/>term<text:s/>and<text:s/>beyond<text:s/>project<text:s/>closure<text:s/>when<text:s/>government<text:s/>ownership<text:s/></text:span><text:span text:style-name="T221_5">is<text:s/>established<text:s/>during<text:s/>project<text:s/>delivery.<text:s/></text:span></text:p>
          </text:list-item>
          <text:list-item>
            <text:p text:style-name="P222"><text:span text:style-name="T222_1">Output<text:s/>1<text:s/>Recommendation<text:s/>1:</text:span><text:span text:style-name="T222_2"><text:s/></text:span><text:span text:style-name="T222_3">For<text:s/>relevant<text:s/>activities</text:span><text:span text:style-name="T222_4">,<text:s/>r</text:span><text:span text:style-name="T222_5">equire<text:s/>delivery<text:s/>partners<text:s/>to<text:s/></text:span><text:span text:style-name="T222_6">identify<text:s/></text:span><text:span text:style-name="T222_7">responsible</text:span><text:span text:style-name="T222_8"><text:s/>institutions<text:s/>and<text:s/>clear<text:s/>pathways<text:s/>for<text:s/></text:span><text:span text:style-name="T222_9">sustaining</text:span><text:span text:style-name="T222_10"><text:s/>or<text:s/>scaling<text:s/></text:span><text:span text:style-name="T222_11">successful</text:span><text:span text:style-name="T222_12"><text:s/>interventions</text:span><text:span text:style-name="T222_13"><text:s/>beyond<text:s/>project<text:s/>closure.</text:span></text:p>
          </text:list-item>
          <text:list-item>
            <text:p text:style-name="P223"><text:span text:style-name="T223_1">Output<text:s/>1<text:s/>Lesson<text:s/>2</text:span><text:span text:style-name="T223_2">:<text:s/>While<text:s/>reported<text:s/>levels<text:s/>of<text:s/>meaningful<text:s/>engagement<text:s/>were<text:s/>high,<text:s/>low<text:s/>survey<text:s/>response<text:s/>rates<text:s/>highlighted<text:s/>the<text:s/>limitations<text:s/>of<text:s/>relying<text:s/>on<text:s/>digital<text:s/>feedback<text:s/>tools<text:s/>in<text:s/>contexts<text:s/>affected<text:s/>by<text:s/>literacy<text:s/>constraints,<text:s/>limited<text:s/>access<text:s/>to<text:s/>digital<text:s/></text:span><text:span text:style-name="T223_3">technology<text:s/>and<text:s/>incomplete<text:s/>participant<text:s/>records.<text:s/></text:span></text:p>
          </text:list-item>
          <text:list-item>
            <text:p text:style-name="P224"><text:span text:style-name="T224_1">Output<text:s/>1<text:s/>Recommendation<text:s/>2:</text:span><text:span text:style-name="T224_2"><text:s/>St</text:span><text:span text:style-name="T224_3">r</text:span><text:span text:style-name="T224_4">engthen<text:s/>beneficiary<text:s/>monitoring<text:s/>approaches<text:s/></text:span><text:span text:style-name="T224_5">by<text:s/>adopting<text:s/>data<text:s/>collection<text:s/>methods<text:s/>tailored<text:s/>to<text:s/>local<text:s/>contexts,<text:s/>combining<text:s/>digital<text:s/>surveys<text:s/>with<text:s/>facilitated<text:s/>in-person<text:s/>feedback<text:s/>and<text:s/>routine<text:s/>participant<text:s/></text:span><text:span text:style-name="T224_6">tracking</text:span><text:span text:style-name="T224_7"><text:s/>to<text:s/>improve<text:s/></text:span><text:span text:style-name="T224_8">response<text:s/>rates,<text:s/></text:span><text:span text:style-name="T224_9">coverage<text:s/>and</text:span><text:span text:style-name="T224_10"><text:s/></text:span><text:span text:style-name="T224_11">ensure<text:s/>engagement<text:s/>data<text:s/>is<text:s/>representative.</text:span></text:p>
          </text:list-item>
          <text:list-item>
            <text:p text:style-name="P225"><text:span text:style-name="T225_1">Output<text:s/>1<text:s/>Lesson<text:s/>3:</text:span><text:span text:style-name="T225_2"><text:s/>Despite<text:s/>delivering<text:s/>a<text:s/>wide<text:s/>range<text:s/>of<text:s/>activities,<text:s/>AABS<text:s/>reached<text:s/>fewer<text:s/>direct<text:s/>beneficiaries<text:s/>than<text:s/>planned.<text:s/>There<text:s/>is<text:s/>no<text:s/>sing</text:span><text:span text:style-name="T225_3">le</text:span><text:span text:style-name="T225_4"><text:s/>clear<text:s/></text:span><text:span text:style-name="T225_5">explanation<text:s/></text:span><text:span text:style-name="T225_6">for<text:s/>this<text:s/>underperformance,<text:s/></text:span><text:span text:style-name="T225_7">but<text:s/>WorldFish<text:s/>have<text:s/>referenced<text:s/>difficult<text:s/>operating<text:s/>contexts,<text:s/>implementation<text:s/>delays,<text:s/>and<text:s/>staffing<text:s/>and<text:s/>funding<text:s/>uncertainties.<text:s/></text:span><text:span text:style-name="T225_8">This<text:s/>highlights<text:s/>the<text:s/>importance<text:s/>of<text:s/>regularly<text:s/>testing<text:s/>delivery<text:s/>assumptions.</text:span></text:p>
          </text:list-item>
          <text:list-item>
            <text:p text:style-name="P226"><text:span text:style-name="T226_1">Output<text:s/>1<text:s/>Recommendation<text:s/>3</text:span><text:span text:style-name="T226_2">:</text:span><text:span text:style-name="T226_3"><text:s/></text:span><text:span text:style-name="T226_4">FCDO<text:s/>to<text:s/>work<text:s/>with<text:s/></text:span><text:span text:style-name="T226_5">WorldFish<text:s/>on<text:s/>th</text:span><text:span text:style-name="T226_6">e<text:s/>factors<text:s/>that<text:s/>contributed<text:s/>to<text:s/></text:span><text:span text:style-name="T226_7">lower-than-expected</text:span><text:span text:style-name="T226_8"><text:s/></text:span><text:span text:style-name="T226_9">delivery,<text:s/>including<text:s/></text:span><text:span text:style-name="T226_10">i</text:span><text:span text:style-name="T226_11">dentifying<text:s/>potential<text:s/>bottlenecks<text:s/>earlier<text:s/>and<text:s/>regularly<text:s/>reviewing<text:s/>expected<text:s/>beneficiary<text:s/>reach<text:s/>against<text:s/>actual<text:s/>progress</text:span><text:span text:style-name="T226_12">.<text:s/></text:span></text:p>
          </text:list-item>
        </text:list>
        <text:p text:style-name="P227"/>
        <text:h text:style-name="P228" text:outline-level="2"><text:span text:style-name="T228_1">C.</text:span><text:span text:style-name="T228_2"><text:s/>DETAILED<text:s/>OUTPUT<text:s/>SCORING</text:span></text:h>
        <text:p text:style-name="P229"/>
        <table:table table:style-name="Table8">
          <table:table-column table:style-name="Column29"/>
          <table:table-column table:style-name="Column30"/>
          <table:table-column table:style-name="Column31"/>
          <table:table-column table:style-name="Column32"/>
          <table:table-column table:style-name="Column33"/>
          <table:table-row table:style-name="Row29">
            <table:table-cell table:style-name="Cell96">
              <text:p text:style-name="P230"><text:span text:style-name="T230_1">Output<text:s/>Title<text:s/></text:span></text:p>
            </table:table-cell>
            <table:table-cell table:style-name="Cell97" table:number-columns-spanned="4">
              <text:p text:style-name="P231"><text:span text:style-name="T231_1">Stakeholders’<text:s/>skills<text:s/>and<text:s/>capacity<text:s/>to<text:s/>sustainably<text:s/>use,<text:s/>protect,<text:s/>restore<text:s/>and<text:s/>manage<text:s/>the<text:s/>marine<text:s/>environment<text:s/>and<text:s/>support<text:s/>the<text:s/>development<text:s/>of<text:s/>inclusive,<text:s/>gender<text:s/>sensitive,<text:s/>resilient<text:s/>and<text:s/>sustainable<text:s/>coastal<text:s/>economies<text:s/>is<text:s/>increased</text:span></text:p>
            </table:table-cell>
            <table:covered-table-cell/>
            <table:covered-table-cell/>
            <table:covered-table-cell/>
          </table:table-row>
          <table:table-row table:style-name="Row30">
            <table:table-cell table:style-name="Cell98" table:number-columns-spanned="2">
              <text:p text:style-name="P232"><text:span text:style-name="T232_1">Output<text:s/>number:<text:s/></text:span></text:p>
            </table:table-cell>
            <table:covered-table-cell/>
            <table:table-cell table:style-name="Cell99">
              <text:p text:style-name="P233"><text:span text:style-name="T233_1">2</text:span></text:p>
            </table:table-cell>
            <table:table-cell table:style-name="Cell100">
              <text:p text:style-name="P234"><text:span text:style-name="T234_1">Output<text:s/>Score:<text:s/></text:span></text:p>
            </table:table-cell>
            <table:table-cell table:style-name="Cell101">
              <text:p text:style-name="P235"><text:span text:style-name="T235_1">A+</text:span></text:p>
            </table:table-cell>
          </table:table-row>
          <table:table-row table:style-name="Row31">
            <table:table-cell table:style-name="Cell102" table:number-columns-spanned="2">
              <text:p text:style-name="P236"><text:span text:style-name="T236_1">Impact<text:s/>weighting<text:s/>(%):<text:s text:c="2"/></text:span></text:p>
            </table:table-cell>
            <table:covered-table-cell/>
            <table:table-cell table:style-name="Cell103">
              <text:p text:style-name="P237"><text:span text:style-name="T237_1">15</text:span></text:p>
            </table:table-cell>
            <table:table-cell table:style-name="Cell104">
              <text:p text:style-name="P238"><text:span text:style-name="T238_1">W</text:span><text:span text:style-name="T238_2">eighting<text:s/>revised<text:s/>since<text:s/>last<text:s/>AR?<text:s/></text:span></text:p>
            </table:table-cell>
            <table:table-cell table:style-name="Cell105">
              <text:p text:style-name="P239"><text:span text:style-name="T239_1">no</text:span></text:p>
            </table:table-cell>
          </table:table-row>
        </table:table>
        <text:p text:style-name="P240"/>
        <table:table table:style-name="Table9">
          <table:table-column table:style-name="Column34"/>
          <table:table-column table:style-name="Column35"/>
          <table:table-column table:style-name="Column36"/>
          <table:table-column table:style-name="Column37"/>
          <table:table-row table:style-name="Row32">
            <table:table-cell table:style-name="Cell106">
              <text:p text:style-name="P241"><text:span text:style-name="T241_1">No</text:span></text:p>
            </table:table-cell>
            <table:table-cell table:style-name="Cell107">
              <text:p text:style-name="P242"><text:span text:style-name="T242_1">Description</text:span></text:p>
            </table:table-cell>
            <table:table-cell table:style-name="Cell108">
              <text:p text:style-name="P243"><text:span text:style-name="T243_1">Milestone</text:span></text:p>
            </table:table-cell>
            <table:table-cell table:style-name="Cell109">
              <text:p text:style-name="P244"><text:span text:style-name="T244_1">Progress<text:s/></text:span></text:p>
            </table:table-cell>
          </table:table-row>
          <table:table-row table:style-name="Row33">
            <table:table-cell table:style-name="Cell110">
              <text:p text:style-name="P245"><text:span text:style-name="T245_1">2.1</text:span></text:p>
            </table:table-cell>
            <table:table-cell table:style-name="Cell111">
              <text:p text:style-name="P246"><text:span text:style-name="T246_1">Number<text:s/>of<text:s/>individuals<text:s/>trained</text:span></text:p>
            </table:table-cell>
            <table:table-cell table:style-name="Cell112">
              <text:p text:style-name="P247"><text:span text:style-name="T247_1">2,300</text:span></text:p>
            </table:table-cell>
            <table:table-cell table:style-name="Cell113">
              <text:p text:style-name="P248"><text:span text:style-name="T248_1">Expectations</text:span><text:span text:style-name="T248_2"><text:s/></text:span><text:span text:style-name="T248_3">s</text:span><text:span text:style-name="T248_4">ub</text:span><text:span text:style-name="T248_5">stantially</text:span><text:span text:style-name="T248_6"><text:s/></text:span><text:span text:style-name="T248_7">e</text:span><text:span text:style-name="T248_8">xceeded:<text:s text:c="2"/></text:span><text:span text:style-name="T248_9">5,764</text:span></text:p>
              <text:p text:style-name="P249"><text:span text:style-name="T249_1">COAST<text:s/>Facility<text:s/>reported<text:s/>training<text:s/>for<text:s/></text:span><text:span text:style-name="T249_2">more<text:s/>than<text:s/>2,500</text:span><text:span text:style-name="T249_3"><text:s/>individuals<text:s/></text:span><text:span text:style-name="T249_4">and<text:s/>AABS<text:s/>have<text:s/>trained<text:s/>1,</text:span><text:span text:style-name="T249_5">617<text:s/>individuals.<text:s/>BCAP<text:s/>did<text:s/>not<text:s/>deliver<text:s/>any<text:s/>training.</text:span><text:span text:style-name="T249_6"><text:s/></text:span><text:span text:style-name="T249_7">Across<text:s/>the<text:s/>5,764<text:s/>individuals<text:s/>trained,<text:s/>59%<text:s/>of<text:s/>them<text:s/>were<text:s/>male,<text:s/>and<text:s/>41%<text:s/>of<text:s/>them<text:s/>were<text:s/>female.<text:s/>2%<text:s/>had<text:s/>a<text:s/>disability.</text:span><text:span text:style-name="T249_8"><text:s/></text:span></text:p>
            </table:table-cell>
          </table:table-row>
          <table:table-row table:style-name="Row34">
            <table:table-cell table:style-name="Cell114">
              <text:p text:style-name="P250"><text:span text:style-name="T250_1">2.2</text:span></text:p>
            </table:table-cell>
            <table:table-cell table:style-name="Cell115">
              <text:p text:style-name="P251"><text:span text:style-name="T251_1">%<text:s/>of<text:s/>individuals<text:s/>trained<text:s/>reporting<text:s/>increased<text:s/>knowledge/capacity</text:span></text:p>
            </table:table-cell>
            <table:table-cell table:style-name="Cell116">
              <text:p text:style-name="P252"><text:span text:style-name="T252_1">78%</text:span></text:p>
            </table:table-cell>
            <table:table-cell table:style-name="Cell117">
              <text:p text:style-name="P253"><text:span text:style-name="T253_1">Expectations<text:s/></text:span><text:span text:style-name="T253_2">n</text:span><text:span text:style-name="T253_3">ot<text:s/></text:span><text:span text:style-name="T253_4">m</text:span><text:span text:style-name="T253_5">et:</text:span><text:span text:style-name="T253_6"><text:s/></text:span><text:span text:style-name="T253_7">60%</text:span></text:p>
              <text:p text:style-name="P254"><text:span text:style-name="T254_1">COAST<text:s/>Facility<text:s/>reported<text:s/>54%<text:s/>of<text:s/>training<text:s/>participants<text:s/>reported<text:s/>increased<text:s/>knowledge/capacity,<text:s/>while<text:s/>AABS<text:s/>was<text:s/>at<text:s/>100%.<text:s/></text:span></text:p>
            </table:table-cell>
          </table:table-row>
          <table:table-row table:style-name="Row35">
            <table:table-cell table:style-name="Cell118">
              <text:p text:style-name="P255"><text:span text:style-name="T255_1">2.3</text:span></text:p>
            </table:table-cell>
            <table:table-cell table:style-name="Cell119">
              <text:p text:style-name="P256"><text:span text:style-name="T256_1">%<text:s/>of<text:s/>trainings<text:s/>where<text:s/>at<text:s/>least<text:s/>70%</text:span><text:span text:style-name="T256_2"><text:s/>of<text:s/>people<text:s/>report<text:s/>applying<text:s/>new<text:s/>capabilities<text:s/>after<text:s/>training,<text:s/>assessed<text:s/>at<text:s/>extended<text:s/>timeframes<text:s/>(3+<text:s/>months)<text:s/>relevant<text:s/>to<text:s/>the<text:s/>context</text:span></text:p>
            </table:table-cell>
            <table:table-cell table:style-name="Cell120">
              <text:p text:style-name="P257"><text:span text:style-name="T257_1">40%</text:span></text:p>
            </table:table-cell>
            <table:table-cell table:style-name="Cell121">
              <text:p text:style-name="P258"><text:span text:style-name="T258_1">Expectations</text:span><text:span text:style-name="T258_2"><text:s/></text:span><text:span text:style-name="T258_3">s</text:span><text:span text:style-name="T258_4">ubstantially</text:span><text:span text:style-name="T258_5"><text:s/></text:span><text:span text:style-name="T258_6">e</text:span><text:span text:style-name="T258_7">xceeded:</text:span><text:span text:style-name="T258_8"><text:s/></text:span><text:span text:style-name="T258_9">92%</text:span></text:p>
              <text:p text:style-name="P259"><text:span text:style-name="T259_1">Only<text:s/>AABS<text:s/>reported<text:s/>on<text:s/>this<text:s/>indicator.<text:s/>They<text:s/>report<text:s/>100%<text:s/>of<text:s/>trainings<text:s/></text:span><text:span text:style-name="T259_2">where<text:s/>participants<text:s/>have<text:s/>applied<text:s/>new<text:s/>knowledge<text:s/>or<text:s/>skills,<text:s/>however<text:s/>response<text:s/>rates<text:s/>were<text:s/>very<text:s/>low</text:span><text:span text:style-name="T259_3">.</text:span></text:p>
            </table:table-cell>
          </table:table-row>
        </table:table>
        <text:p text:style-name="P260"/>
        <text:p text:style-name="P261"><text:span text:style-name="T261_1">Briefly<text:s/>describe<text:s/>the<text:s/>output’s<text:s/>activities<text:s/>and<text:s/>provide<text:s/>supporting<text:s/>narrative<text:s/>for<text:s/>the<text:s/>score.<text:s/></text:span></text:p>
        <text:p text:style-name="P262"><text:span text:style-name="T262_1">O</text:span><text:span text:style-name="T262_2">utput</text:span><text:span text:style-name="T262_3"><text:s/>2</text:span><text:span text:style-name="T262_4"><text:s/>measures</text:span><text:span text:style-name="T262_5"><text:s/>the</text:span><text:span text:style-name="T262_6"><text:s/>training</text:span><text:span text:style-name="T262_7">,<text:s/></text:span><text:span text:style-name="T262_8">increase</text:span><text:span text:style-name="T262_9"><text:s/>in</text:span><text:span text:style-name="T262_10"><text:s/>stakeholders’<text:s/>skills<text:s/>and<text:s/>capacity</text:span><text:span text:style-name="T262_11"><text:s/>and<text:s/>application<text:s/></text:span><text:span text:style-name="T262_12">of<text:s/></text:span><text:span text:style-name="T262_13">th</text:span><text:span text:style-name="T262_14">at</text:span><text:span text:style-name="T262_15"><text:s/>training<text:s/></text:span><text:span text:style-name="T262_16">as<text:s/>a<text:s/>result<text:s/>of</text:span><text:span text:style-name="T262_17"><text:s/></text:span><text:span text:style-name="T262_18">COAST<text:s/></text:span><text:span text:style-name="T262_19">ac</text:span><text:span text:style-name="T262_20">tivities</text:span><text:span text:style-name="T262_21">.<text:s/></text:span><text:span text:style-name="T262_22">As<text:s/>no</text:span><text:span text:style-name="T262_23"><text:s/>training<text:s/>was<text:s/>delivered<text:s/>by<text:s/>BCAP<text:s/>during<text:s/>the<text:s/>reporting<text:s/></text:span><text:span text:style-name="T262_24">period</text:span><text:span text:style-name="T262_25">,<text:s/>the<text:s/>output<text:s/>focuses<text:s/></text:span><text:span text:style-name="T262_26">predominantly<text:s/></text:span><text:span text:style-name="T262_27">on<text:s/>COAST</text:span><text:span text:style-name="T262_28"><text:s/>Facility<text:s/>and<text:s/>AABS<text:s/>activities<text:s/>in<text:s/>Year<text:s/>3</text:span><text:span text:style-name="T262_29">.<text:s/></text:span><text:span text:style-name="T262_30">Overall,<text:s/>this<text:s/></text:span><text:span text:style-name="T262_31">o</text:span><text:span text:style-name="T262_32">utput<text:s/>scored<text:s/>an<text:s/></text:span><text:span text:style-name="T262_33">A+</text:span><text:span text:style-name="T262_34"><text:s/>as<text:s/>whilst<text:s/>output<text:s/>indicator<text:s/>2.2<text:s/>missed<text:s/>its<text:s/>target</text:span><text:span text:style-name="T262_35">,<text:s/></text:span><text:span text:style-name="T262_36">both<text:s/>output<text:s/>indicator</text:span><text:span text:style-name="T262_37">s,<text:s/>particularly<text:s/></text:span><text:span text:style-name="T262_38">2.1</text:span><text:span text:style-name="T262_39">,</text:span><text:span text:style-name="T262_40"><text:s/></text:span><text:span text:style-name="T262_41">substantially</text:span><text:span text:style-name="T262_42"><text:s/>exceeded<text:s/>expectations</text:span><text:span text:style-name="T262_43">,<text:s/></text:span><text:span text:style-name="T262_44">demonstrating</text:span><text:span text:style-name="T262_45"><text:s/>the<text:s/>COAST<text:s/>programme<text:s/>ability<text:s/>to</text:span><text:span text:style-name="T262_46"><text:s/>deliver<text:s/></text:span><text:span text:style-name="T262_47">training<text:s/>at<text:s/>scale<text:s/>and<text:s/></text:span><text:span text:style-name="T262_48">improve<text:s/></text:span><text:span text:style-name="T262_49">stakeholders’</text:span><text:span text:style-name="T262_50"><text:s/>skills<text:s/>and<text:s/>capacity<text:s/></text:span><text:span text:style-name="T262_51">in<text:s/>key<text:s/></text:span><text:span text:style-name="T262_52">COAST<text:s/>themes</text:span></text:p>
        <text:p text:style-name="P263"><text:span text:style-name="T263_1">Indicator<text:s/></text:span><text:span text:style-name="T263_2">2.1</text:span><text:span text:style-name="T263_3">:</text:span><text:span text:style-name="T263_4"><text:s/>Expectations</text:span><text:span text:style-name="T263_5"><text:s/>substantially</text:span><text:span text:style-name="T263_6"><text:s/></text:span><text:span text:style-name="T263_7">e</text:span><text:span text:style-name="T263_8">xceeded</text:span><text:span text:style-name="T263_9">:</text:span><text:span text:style-name="T263_10"><text:s/></text:span><text:span text:style-name="T263_11">T</text:span><text:span text:style-name="T263_12">he</text:span><text:span text:style-name="T263_13"><text:s/>COAST<text:s/>Facility<text:s/></text:span><text:span text:style-name="T263_14">was</text:span><text:span text:style-name="T263_15"><text:s/>not</text:span><text:span text:style-name="T263_16"><text:s/>able<text:s/>to</text:span><text:span text:style-name="T263_17"><text:s/>set<text:s/>a<text:s/>milestone<text:s/>for<text:s/></text:span><text:span text:style-name="T263_18">the<text:s/>number<text:s/>of<text:s/>individuals<text:s/>trained<text:s/></text:span><text:span text:style-name="T263_19">in<text:s/></text:span><text:span text:style-name="T263_20">Year</text:span><text:span text:style-name="T263_21"><text:s/>3<text:s/>as<text:s/>the<text:s/>portfolio<text:s/>was<text:s/>still<text:s/>being<text:s/></text:span><text:span text:style-name="T263_22">mobilised<text:s/>throughout<text:s/>the<text:s/>reporting<text:s/>period</text:span><text:span text:style-name="T263_23">.<text:s/>Despite<text:s/>this</text:span><text:span text:style-name="T263_24">,<text:s/></text:span><text:span text:style-name="T263_25">th</text:span><text:span text:style-name="T263_26">e</text:span><text:span text:style-name="T263_27"><text:s/></text:span><text:span text:style-name="T263_28">COAST<text:s/>Facility</text:span><text:span text:style-name="T263_29"><text:s/></text:span><text:span text:style-name="T263_30">still<text:s/></text:span><text:span text:style-name="T263_31">trained</text:span><text:span text:style-name="T263_32"><text:s/>4,147<text:s/></text:span><text:span text:style-name="T263_33">participants<text:s/>across<text:s/>Indonesia,<text:s/>the<text:s/></text:span><text:span text:style-name="T263_34">Philippines</text:span><text:span text:style-name="T263_35"><text:s/>and</text:span><text:span text:style-name="T263_36"><text:s/></text:span><text:span text:style-name="T263_37">Mozambique</text:span><text:span text:style-name="T263_38">,<text:s/>as<text:s/>well<text:s/>as<text:s/>in<text:s/>non-priority<text:s/>countries</text:span><text:span text:style-name="T263_39"><text:s/>against<text:s/>a<text:s/>Year<text:s/>3<text:s/>target<text:s/>of<text:s/>1300</text:span><text:span text:style-name="T263_40">.<text:s/>Training<text:s/>covered<text:s/>topics<text:s/>from<text:s/>d</text:span><text:span text:style-name="T263_41">isaster<text:s/>management<text:s/>and<text:s/>climate-smart<text:s/>aquaculture<text:s/>to<text:s/>sustainable<text:s/>fisheries,<text:s/>GEDSI,<text:s/>safeguarding,<text:s/>youth<text:s/>leadership,<text:s/>seaweed<text:s/>quality,<text:s/>digital<text:s/>marketing,<text:s/>financial<text:s/>literacy,<text:s/>paralegal<text:s/>skills,<text:s/>mang</text:span><text:span text:style-name="T263_42">rove<text:s/>markets,<text:s/>disability-inclusivity<text:s/>and<text:s/>ecological<text:s/>monitoring.<text:s/></text:span><text:span text:style-name="T263_43">Whilst<text:s/>no<text:s/>formal<text:s/>milestones<text:s/>were<text:s/>set,<text:s/></text:span><text:span text:style-name="T263_44">the<text:s/>COAST<text:s/>Facility’s<text:s/>ability<text:s/>to<text:s/>deliver<text:s/>training<text:s/>at<text:s/>scale<text:s/>so<text:s/>early<text:s/>in<text:s/>implementation<text:s/>is<text:s/>encouraging<text:s/></text:span><text:span text:style-name="T263_45">and<text:s/>a<text:s/>positive<text:s/>sign<text:s/>for<text:s/>future<text:s/></text:span><text:span text:style-name="T263_46">implementation</text:span><text:span text:style-name="T263_47">.</text:span><text:span text:style-name="T263_48"><text:s/></text:span></text:p>
        <text:p text:style-name="P264"><text:span text:style-name="T264_1">Similarly,<text:s/></text:span><text:span text:style-name="T264_2">WorldFish<text:s/></text:span><text:span text:style-name="T264_3">exceeded<text:s/>its<text:s/>training<text:s/>milestone,</text:span><text:span text:style-name="T264_4"><text:s/></text:span><text:span text:style-name="T264_5">reaching<text:s/>1,617<text:s/>people<text:s/></text:span><text:span text:style-name="T264_6">across<text:s/>Nigeria,<text:s/>Kenya,<text:s/>Tanzania,<text:s/>and<text:s/>Mozambique</text:span><text:span text:style-name="T264_7"><text:s/>through<text:s/>activities<text:s/>focussed<text:s/>on<text:s/>strengthening<text:s/>aquaculture<text:s/>and<text:s/>fisheries<text:s/>value<text:s/>chains</text:span><text:span text:style-name="T264_8">.<text:s/></text:span><text:span text:style-name="T264_9">This<text:s/>overachievement<text:s/>was<text:s/>driven<text:s/>by<text:s/>accelerated<text:s/>Year<text:s/>3<text:s/>delivery,<text:s/></text:span><text:span text:style-name="T264_10">including<text:s/></text:span><text:span text:style-name="T264_11">partners<text:s/>increasing<text:s/>activity<text:s/>and<text:s/>bringing<text:s/>forward<text:s/></text:span><text:span text:style-name="T264_12">training<text:s/>originally<text:s/>planned<text:s/>for<text:s/></text:span><text:span text:style-name="T264_13">Year<text:s/>4.<text:s/></text:span><text:span text:style-name="T264_14">It<text:s/>was<text:s/>further<text:s/>supported<text:s/>by<text:s/>a<text:s/>strategic<text:s/>shift<text:s/>towards<text:s/>a<text:s/>broader,<text:s/>syste</text:span><text:span text:style-name="T264_15">ms-based<text:s/>approach<text:s/>that</text:span><text:span text:style-name="T264_16"><text:s/></text:span><text:span text:style-name="T264_17">delivered<text:s/>training<text:s/>across<text:s/>multiple<text:s/>value<text:s/>chains</text:span><text:span text:style-name="T264_18">,</text:span><text:span text:style-name="T264_19"><text:s/></text:span><text:span text:style-name="T264_20">rather<text:s/>than<text:s/>single<text:s/>interventions</text:span><text:span text:style-name="T264_21">,</text:span><text:span text:style-name="T264_22"><text:s/></text:span><text:span text:style-name="T264_23">resulting<text:s/>in<text:s/>overlapping<text:s/>training<text:s/>streams<text:s/>(</text:span><text:span text:style-name="T264_24">e.g.</text:span><text:span text:style-name="T264_25"><text:s/>aquaculture<text:s/>production,<text:s/>post-harvest,<text:s/>digital<text:s/>systems,<text:s/>and<text:s/>enterprise<text:s/>skills).<text:s/></text:span><text:span text:style-name="T264_26">There<text:s/>was<text:s/>also</text:span><text:span text:style-name="T264_27"><text:s/>strong<text:s/>demand<text:s/>from<text:s/>farmers,<text:s/>cooperatives,<text:s/>and<text:s/>government<text:s/>stakeholders<text:s/>across<text:s/>countries</text:span><text:span text:style-name="T264_28"><text:s/>contributing<text:s/>to<text:s/></text:span><text:span text:style-name="T264_29">higher-than-expected</text:span><text:span text:style-name="T264_30"><text:s/>uptake.<text:s/></text:span><text:span text:style-name="T264_31">The<text:s/>BCAP<text:s/>project<text:s/>had</text:span><text:span text:style-name="T264_32"><text:s/></text:span><text:span text:style-name="T264_33">a<text:s/>minor<text:s/>target<text:s/>of</text:span><text:span text:style-name="T264_34"><text:s/>30</text:span><text:span text:style-name="T264_35"><text:s/>individuals<text:s/>trained<text:s/>but<text:s/>did<text:s/>not<text:s/>meet<text:s/>this<text:s/>milestone<text:s/>as<text:s/>no<text:s/>individuals<text:s/>were<text:s/>trained<text:s/>during<text:s/>FY25-26.<text:s/></text:span></text:p>
        <text:p text:style-name="P265"><text:span text:style-name="T265_1">Across</text:span><text:span text:style-name="T265_2"><text:s/>all<text:s/></text:span><text:span text:style-name="T265_3">components,<text:s/>of</text:span><text:span text:style-name="T265_4"><text:s/>the<text:s/></text:span><text:span text:style-name="T265_5">5,764</text:span><text:span text:style-name="T265_6"><text:s/></text:span><text:span text:style-name="T265_7">people<text:s/>trained,<text:s/>partners<text:s/></text:span><text:span text:style-name="T265_8">collected</text:span><text:span text:style-name="T265_9"><text:s/>disaggregated<text:s/></text:span><text:span text:style-name="T265_10">data<text:s/>on<text:s/>5035<text:s/>participants.<text:s/>Of<text:s/>these,<text:s/></text:span><text:span text:style-name="T265_11">2,063<text:s/></text:span><text:span text:style-name="T265_12">(41%)<text:s/>were<text:s/>women<text:s/>and<text:s/></text:span><text:span text:style-name="T265_13">2</text:span><text:span text:style-name="T265_14">,</text:span><text:span text:style-name="T265_15">972</text:span><text:span text:style-name="T265_16"><text:s/>(59%)<text:s/>were<text:s/>men,<text:s/>and<text:s/></text:span><text:span text:style-name="T265_17">77<text:s/>(2%)<text:s/>were<text:s/>people<text:s/>with<text:s/>a<text:s/>disability.</text:span></text:p>
        <text:p text:style-name="P266"><text:span text:style-name="T266_1">Indicator<text:s/></text:span><text:span text:style-name="T266_2">2.2.<text:s text:c="2"/>Expectations<text:s/></text:span><text:span text:style-name="T266_3">n</text:span><text:span text:style-name="T266_4">ot<text:s/></text:span><text:span text:style-name="T266_5">m</text:span><text:span text:style-name="T266_6">et</text:span><text:span text:style-name="T266_7">:<text:s/></text:span><text:span text:style-name="T266_8">As<text:s/></text:span><text:span text:style-name="T266_9">above</text:span><text:span text:style-name="T266_10">,<text:s/></text:span><text:span text:style-name="T266_11">t</text:span><text:span text:style-name="T266_12">he</text:span><text:span text:style-name="T266_13"><text:s/>COAST<text:s/>Facility<text:s/>did<text:s/>not<text:s/>set<text:s/>a<text:s/>milestone<text:s/>for</text:span><text:span text:style-name="T266_14"><text:s/>%<text:s/>of<text:s/>individuals<text:s/>trained<text:s/></text:span><text:span text:style-name="T266_15">that</text:span><text:span text:style-name="T266_16"><text:s/>report</text:span><text:span text:style-name="T266_17">ed</text:span><text:span text:style-name="T266_18"><text:s/>increased<text:s/>knowledge/capacity<text:s/>in</text:span><text:span text:style-name="T266_19"><text:s/></text:span><text:span text:style-name="T266_20">Year<text:s/>3</text:span><text:span text:style-name="T266_21">.</text:span><text:span text:style-name="T266_22"><text:s/>Despite<text:s/>this,<text:s/>of<text:s/></text:span><text:span text:style-name="T266_23">the<text:s/>4,147<text:s/>people<text:s/>trained,<text:s/>2200<text:s/>(53%<text:s/>of<text:s/>training<text:s/>participant</text:span><text:span text:style-name="T266_24">s)<text:s/>responded<text:s/>to<text:s/>follow<text:s/>up<text:s/>surveys<text:s/>to<text:s/>assess<text:s/>if<text:s/>the<text:s/>training<text:s/>had<text:s/>increased<text:s/>knowledge<text:s/>or<text:s/>capacit</text:span><text:span text:style-name="T266_25">y.<text:s/>1179<text:s/>(54%)<text:s/>of<text:s/>respondents<text:s/>reported<text:s/>increased<text:s/>knowledge/capacity<text:s/>following<text:s/>the<text:s/>training.</text:span><text:span text:style-name="T266_26"><text:s/>WorldFish<text:s/>exceeded<text:s/>its<text:s/>output<text:s/>indicator<text:s/>2.2<text:s/>target<text:s/>of<text:s/>80%,<text:s/>with<text:s/>100%<text:s/>of<text:s/>survey<text:s/>respondents<text:s/>reporting<text:s/>increased<text:s/>knowledge<text:s/>following<text:s/>training<text:s/>or<text:s/>technical<text:s/>assistance.<text:s/>Reponses<text:s/>varied<text:s/>in<text:s/>extent<text:s/>from<text:s/>“a<text:s/>little”<text:s/>knowledge<text:s/>gained,<text:s/>to<text:s/>“a<text:s/>lot”,<text:s/>but<text:s/>all<text:s/>respondents<text:s/>indicated<text:s/>some<text:s/>level<text:s/>of<text:s/>improvement<text:s/>in<text:s/>knowledge<text:s/>or<text:s/>capacity.</text:span><text:span text:style-name="T266_27"><text:s/></text:span><text:span text:style-name="T266_28">Whilst<text:s/>COAST<text:s/></text:span><text:span text:style-name="T266_29">F</text:span><text:span text:style-name="T266_30">acility<text:s/>response<text:s/>rates<text:s/>are<text:s/></text:span><text:span text:style-name="T266_31">positive<text:s/>(above<text:s/>50%)</text:span><text:span text:style-name="T266_32">,</text:span><text:span text:style-name="T266_33"><text:s/></text:span><text:span text:style-name="T266_34">work<text:s/>needs<text:s/>to<text:s/>be<text:s/>done<text:s/>to<text:s/>increase<text:s/></text:span><text:span text:style-name="T266_35">this<text:s/></text:span><text:span text:style-name="T266_36">further</text:span><text:span text:style-name="T266_37"><text:s/>during<text:s/>Year<text:s/>4.</text:span><text:span text:style-name="T266_38"><text:s/></text:span></text:p>
        <text:p text:style-name="P267"><text:span text:style-name="T267_1">Indicator<text:s/></text:span><text:span text:style-name="T267_2">2.3</text:span><text:span text:style-name="T267_3">.</text:span><text:span text:style-name="T267_4"><text:s/>Expectations</text:span><text:span text:style-name="T267_5"><text:s/>substantially</text:span><text:span text:style-name="T267_6"><text:s/></text:span><text:span text:style-name="T267_7">e</text:span><text:span text:style-name="T267_8">xceeded:</text:span><text:span text:style-name="T267_9"><text:s/></text:span><text:span text:style-name="T267_10">WorldFish<text:s/>was<text:s/>the<text:s/>only<text:s/>project<text:s/>reporting<text:s/>against<text:s/>this<text:s/>indicator,<text:s/>as<text:s/></text:span><text:span text:style-name="T267_11">BCAP</text:span><text:span text:style-name="T267_12"><text:s/></text:span><text:span text:style-name="T267_13">delivered<text:s/>no<text:s/>training<text:s/>and<text:s/>it</text:span><text:span text:style-name="T267_14"><text:s/></text:span><text:span text:style-name="T267_15">is<text:s/>too<text:s/>early<text:s/>for<text:s/>COAST<text:s/>Facility<text:s/></text:span><text:span text:style-name="T267_16">to<text:s/>report</text:span><text:span text:style-name="T267_17"><text:s/>against<text:s/>the<text:s/>indicator</text:span><text:span text:style-name="T267_18">,</text:span><text:span text:style-name="T267_19"><text:s/></text:span><text:span text:style-name="T267_20">given<text:s/></text:span><text:span text:style-name="T267_21">that</text:span><text:span text:style-name="T267_22"><text:s/></text:span><text:span text:style-name="T267_23">outcomes<text:s/>must<text:s/>be<text:s/>assessed<text:s/></text:span><text:span text:style-name="T267_24">3+<text:s/>months<text:s/>after<text:s/>training</text:span><text:span text:style-name="T267_25">.</text:span><text:span text:style-name="T267_26"><text:s/>WorldFish<text:s/>exceeded<text:s/>its<text:s/>40%<text:s/>target,<text:s/>achieving<text:s/>92%;<text:s/>however,<text:s/>this<text:s/>result<text:s/>should<text:s/>be<text:s/>interpreted<text:s/>with<text:s/>caution<text:s/>due<text:s/>to<text:s/>very<text:s/>low<text:s/>response<text:s/>rates<text:s/>to<text:s/>the<text:s/>Kobo<text:s/>surveys,<text:s/>in<text:s/>some<text:s/>cases<text:s/>only<text:s/>one<text:s/>or<text:s/>two<text:s/>responses.<text:s/>This<text:s/>small<text:s/>sample<text:s/>size<text:s/>limits<text:s/>the<text:s/>reliability<text:s/>of<text:s/>the<text:s/>findings.<text:s/>The<text:s/>highest<text:s/>response<text:s/>was<text:s/>from<text:s/>Bangladesh<text:s/>IMTA<text:s/>farmer<text:s/>field<text:s/>school<text:s/>training,<text:s/>where<text:s/>all<text:s/>seven<text:s/>respondents<text:s/>reported<text:s/>applying<text:s/>new<text:s/>skills,<text:s/>although<text:s/>this<text:s/>still<text:s/>represents<text:s/>only<text:s/>7<text:s/>of<text:s/>112<text:s/>participants.</text:span><text:span text:style-name="T267_27"><text:s/></text:span><text:span text:style-name="T267_28">Further<text:s/>work<text:s/>needs<text:s/>to<text:s/>b</text:span><text:span text:style-name="T267_29">e</text:span><text:span text:style-name="T267_30"><text:s/>done</text:span><text:span text:style-name="T267_31"><text:s/>by<text:s/></text:span><text:span text:style-name="T267_32">partners</text:span><text:span text:style-name="T267_33"><text:s/>in<text:s/>Year<text:s/>4<text:s/>to<text:s/></text:span><text:span text:style-name="T267_34">ensure</text:span><text:span text:style-name="T267_35"><text:s/>sample<text:s/>size<text:s/>and<text:s/>response<text:s/>rates<text:s/>are<text:s/>adequate<text:s/>to<text:s/>me</text:span><text:span text:style-name="T267_36">aningfully<text:s/>measure</text:span><text:span text:style-name="T267_37"><text:s/>output</text:span><text:span text:style-name="T267_38"><text:s/></text:span><text:span text:style-name="T267_39">indicators<text:s/>2.2<text:s/>and<text:s/>2.3.</text:span></text:p>
        <text:p text:style-name="P268"/>
        <text:p text:style-name="P269"><text:span text:style-name="T269_1">Describe<text:s/>any<text:s/>changes</text:span><text:span text:style-name="T269_2"><text:s/>to</text:span><text:span text:style-name="T269_3"><text:s/>this<text:s/>output</text:span><text:span text:style-name="T269_4"><text:s/>during<text:s/>the<text:s/>past<text:s/>year</text:span><text:span text:style-name="T269_5">,<text:s/>and<text:s/>any<text:s/>planned<text:s/>changes<text:s/></text:span><text:span text:style-name="T269_6">as<text:s/>a<text:s/>result<text:s/>of</text:span><text:span text:style-name="T269_7"><text:s/>this<text:s/>review.</text:span><text:span text:style-name="T269_8"><text:s/></text:span><text:span text:style-name="T269_9">[</text:span><text:span text:style-name="T269_10">1</text:span><text:span text:style-name="T269_11"><text:s/>paragraph]</text:span></text:p>
        <text:p text:style-name="P270"/>
        <text:p text:style-name="P271"><text:span text:style-name="T271_1">In<text:s/>Year<text:s/>3,<text:s/>Itad<text:s/>reviewed<text:s/>and<text:s/>updated<text:s/>the<text:s/>COAST<text:s/>logframe,<text:s/>ToC<text:s/>and<text:s/>indicator<text:s/>reference<text:s/>sheets<text:s/></text:span><text:span text:style-name="T271_2">in<text:s/>light<text:s/>of</text:span><text:span text:style-name="T271_3"><text:s/>lesson<text:s/>learnt<text:s/>during<text:s/>the<text:s/>24-25<text:s/>Annual<text:s/>review.<text:s/>As<text:s/>part<text:s/>of<text:s/>this<text:s/>the<text:s/></text:span><text:span text:style-name="T271_4">COAST<text:s/></text:span><text:span text:style-name="T271_5">Facility<text:s/>was<text:s/>integrated<text:s/>into<text:s/>the<text:s/>programme-wide<text:s/>logframe<text:s/>following<text:s/>its<text:s/>mobilisation<text:s/>in<text:s/>September<text:s/>2025.</text:span><text:span text:style-name="T271_6"><text:s/></text:span><text:span text:style-name="T271_7">See<text:s/>Output<text:s/>1<text:s/>for<text:s/>further<text:s/>information.</text:span></text:p>
        <text:p text:style-name="P272"/>
        <text:p text:style-name="P273"><text:span text:style-name="T273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text:span text:style-name="T273_2">[</text:span><text:span text:style-name="T273_3">1</text:span><text:span text:style-name="T273_4">-2<text:s/>paragraphs]</text:span></text:p>
        <text:p text:style-name="P274"/>
        <text:p text:style-name="P275"><text:span text:style-name="T275_1">Recommendations</text:span><text:span text:style-name="T275_2"><text:s/>from<text:s/></text:span><text:span text:style-name="T275_3">the<text:s/></text:span><text:span text:style-name="T275_4">previous<text:s/>Annual<text:s/>Review<text:s/>were<text:s/>consolidated<text:s/>into<text:s/>nine<text:s/>overarching<text:s/>actions,</text:span><text:span text:style-name="T275_5"><text:s/>with<text:s/></text:span><text:span text:style-name="T275_6">progress<text:s/>against<text:s/>each<text:s/>set<text:s/>out<text:s/>in<text:s/>Annex<text:s/>A</text:span><text:span text:style-name="T275_7">.</text:span><text:span text:style-name="T275_8"><text:s/></text:span><text:span text:style-name="T275_9">For<text:s/>Year<text:s/>3,<text:s/>we<text:s/>have<text:s/>identified<text:s/>the<text:s/>following<text:s/>lessons<text:s/>and<text:s/>recommendations:</text:span></text:p>
        <text:list text:style-name="LS55" xml:id="list23">
          <text:list-item>
            <text:p text:style-name="P276"><text:span text:style-name="T276_1">Output<text:s/>2<text:s/>Lesson<text:s/>1</text:span><text:span text:style-name="T276_2">:<text:s/>Low<text:s/>response<text:s/>rates<text:s/>to<text:s/>post-training<text:s/>surveys</text:span><text:span text:style-name="T276_3"><text:s/></text:span><text:span text:style-name="T276_4">limited<text:s/>the<text:s/></text:span><text:span text:style-name="T276_5">accuracy</text:span><text:span text:style-name="T276_6"><text:s/>of<text:s/>findings<text:s/>on<text:s/></text:span><text:span text:style-name="T276_7">training<text:s/>relevance<text:s/>and<text:s/></text:span><text:span text:style-name="T276_8">knowledge<text:s/></text:span><text:span text:style-name="T276_9">uptake</text:span><text:span text:style-name="T276_10">.<text:s/>While<text:s/>survey<text:s/>results<text:s/>were<text:s/>consistently<text:s/>positive,<text:s/>small<text:s/>sample<text:s/>sizes<text:s/>reduce<text:s/>confidence<text:s/>in<text:s/>drawing<text:s/>wider<text:s/>conclusions<text:s/>across<text:s/>participant<text:s/>groups.<text:s/>This<text:s/>reflects<text:s/>both<text:s/>delivery-stage<text:s/>constraints<text:s/>(e.g.<text:s/>surveys<text:s/>still<text:s/>being<text:s/>embedded<text:s/>in<text:s/>MEL<text:s/>systems)<text:s/>and<text:s/>contextual<text:s/>challenges,<text:s/>including<text:s/>digital<text:s/>access,<text:s/>connectivity,<text:s/>and<text:s/>literacy<text:s/>barriers<text:s/>in<text:s/>partner<text:s/>country<text:s/>contexts.</text:span></text:p>
          </text:list-item>
          <text:list-item>
            <text:p text:style-name="P277"><text:span text:style-name="T277_1">Output<text:s/>2<text:s/></text:span><text:span text:style-name="T277_2">Recommendation</text:span><text:span text:style-name="T277_3"><text:s/></text:span><text:span text:style-name="T277_4">1</text:span><text:span text:style-name="T277_5">:<text:s/></text:span><text:span text:style-name="T277_6">To<text:s/>strengthen<text:s/>evidence<text:s/>quality,<text:s/>partners<text:s/>should<text:s/>adopt<text:s/>more<text:s/>context-appropriate<text:s/>and<text:s/>proactive<text:s/>data<text:s/>collection<text:s/>approaches<text:s/>in<text:s/>Year<text:s/></text:span><text:span text:style-name="T277_7">4</text:span><text:span text:style-name="T277_8">.<text:s/>Greater<text:s/>emphasis<text:s/>should<text:s/>be<text:s/>placed<text:s/>on<text:s/>simplifying<text:s/>survey<text:s/>tools,<text:s/>aligning<text:s/>them<text:s/>with<text:s/>local<text:s/>contexts,<text:s/>and<text:s/>incentivising<text:s/>or<text:s/>embedding<text:s/>participation<text:s/>within<text:s/>ongoing<text:s/>engagement<text:s/>with<text:s/>beneficiaries<text:s/>and<text:s/>partners.</text:span></text:p>
          </text:list-item>
          <text:list-item>
            <text:p text:style-name="P278"><text:span text:style-name="T278_1">Output<text:s/>2<text:s/>Lesson<text:s/>2:<text:s/></text:span><text:span text:style-name="T278_2">COAST<text:s/>Facility</text:span><text:span text:style-name="T278_3"><text:s/></text:span><text:span text:style-name="T278_4">delivered<text:s/>training<text:s/>at<text:s/>a<text:s/>much<text:s/>greater<text:s/>scale<text:s/>than<text:s/>planned,<text:s/>reaching<text:s/>4,147<text:s/>people<text:s/>against<text:s/>a<text:s/>target<text:s/>of<text:s/>1,300.<text:s/>However</text:span><text:span text:style-name="T278_5">,<text:s/>only<text:s/>54%<text:s/>of<text:s/></text:span><text:span text:style-name="T278_6">survey<text:s/></text:span><text:span text:style-name="T278_7">respondents<text:s/>reported<text:s/>increased<text:s/>knowledge<text:s/>o</text:span><text:span text:style-name="T278_8">r</text:span><text:span text:style-name="T278_9"><text:s/>capacity<text:s/>following<text:s/>training.<text:s/></text:span><text:span text:style-name="T278_10">Suggesting<text:s/>either<text:s/></text:span><text:span text:style-name="T278_11">training<text:s/></text:span><text:span text:style-name="T278_12">was</text:span><text:span text:style-name="T278_13"><text:s/>not</text:span><text:span text:style-name="T278_14"><text:s/>consistently<text:s/>relevant<text:s/></text:span><text:span text:style-name="T278_15">for<text:s/></text:span><text:span text:style-name="T278_16">all<text:s/>participants</text:span><text:span text:style-name="T278_17"><text:s/>or<text:s/></text:span><text:span text:style-name="T278_18">data<text:s/>collection<text:s/>wasn’t<text:s/>accurately<text:s/>capturing<text:s/>participant<text:s/>feedback.</text:span><text:span text:style-name="T278_19"><text:s/></text:span></text:p>
          </text:list-item>
          <text:list-item>
            <text:p text:style-name="P279"><text:span text:style-name="T279_1">Output<text:s/>2<text:s/>Recommendation<text:s/>2:<text:s/></text:span><text:span text:style-name="T279_2">In<text:s/></text:span><text:span text:style-name="T279_3">Year<text:s/>4,</text:span><text:span text:style-name="T279_4"><text:s/>FCDO<text:s/>and</text:span><text:span text:style-name="T279_5"><text:s/></text:span><text:span text:style-name="T279_6">COAST<text:s/>Facility<text:s/>should</text:span><text:span text:style-name="T279_7"><text:s/>investigate<text:s/>the</text:span><text:span text:style-name="T279_8"><text:s/>low<text:s/>satisfaction<text:s/>rates,<text:s/>either</text:span><text:span text:style-name="T279_9"><text:s/></text:span><text:span text:style-name="T279_10">strengthen</text:span><text:span text:style-name="T279_11">ing</text:span><text:span text:style-name="T279_12"><text:s/></text:span><text:span text:style-name="T279_13">the<text:s/>targeting<text:s/>of<text:s/>training<text:s/>to<text:s/>participant<text:s/>needs</text:span><text:span text:style-name="T279_14"><text:s/>better<text:s/>and/or</text:span><text:span text:style-name="T279_15"><text:s/>improving</text:span><text:span text:style-name="T279_16"><text:s/></text:span><text:span text:style-name="T279_17">post-training<text:s/>monitoring<text:s/>to<text:s/>generate<text:s/></text:span><text:span text:style-name="T279_18">stronger</text:span><text:span text:style-name="T279_19"><text:s/>evidence<text:s/>on<text:s/>learning<text:s/>outcomes<text:s/>and<text:s/>training<text:s/>eff</text:span><text:span text:style-name="T279_20">ectiveness.<text:s/></text:span></text:p>
          </text:list-item>
        </text:list>
        <text:p text:style-name="P280"/>
        <text:p text:style-name="P281"/>
        <text:h text:style-name="P282" text:outline-level="2"><text:span text:style-name="T282_1">C.</text:span><text:span text:style-name="T282_2"><text:s/>DETAILED<text:s/>OUTPUT<text:s/>SCORING</text:span></text:h>
        <text:p text:style-name="P283"/>
        <table:table table:style-name="Table10">
          <table:table-column table:style-name="Column38"/>
          <table:table-column table:style-name="Column39"/>
          <table:table-column table:style-name="Column40"/>
          <table:table-column table:style-name="Column41"/>
          <table:table-column table:style-name="Column42"/>
          <table:table-row table:style-name="Row36">
            <table:table-cell table:style-name="Cell122">
              <text:p text:style-name="P284"><text:span text:style-name="T284_1">Output<text:s/>Title<text:s/></text:span></text:p>
            </table:table-cell>
            <table:table-cell table:style-name="Cell123" table:number-columns-spanned="4">
              <text:p text:style-name="P285"><text:span text:style-name="T285_1">Evidence-based<text:s/>recommendations,<text:s/>guidance<text:s/>or<text:s/>tools<text:s/>provided<text:s/>for<text:s/>project<text:s/>planning<text:s/>/<text:s/>adaptation,<text:s/>policies,<text:s/>plans<text:s/>and<text:s/>governance<text:s/>frameworks<text:s/>from<text:s/>local<text:s/>to<text:s/>national<text:s/>level</text:span></text:p>
            </table:table-cell>
            <table:covered-table-cell/>
            <table:covered-table-cell/>
            <table:covered-table-cell/>
          </table:table-row>
          <table:table-row table:style-name="Row37">
            <table:table-cell table:style-name="Cell124" table:number-columns-spanned="2">
              <text:p text:style-name="P286"><text:span text:style-name="T286_1">Output<text:s/>number:<text:s/></text:span></text:p>
            </table:table-cell>
            <table:covered-table-cell/>
            <table:table-cell table:style-name="Cell125">
              <text:p text:style-name="P287"><text:span text:style-name="T287_1">3</text:span></text:p>
            </table:table-cell>
            <table:table-cell table:style-name="Cell126">
              <text:p text:style-name="P288"><text:span text:style-name="T288_1">Output<text:s/>Score:<text:s/></text:span></text:p>
            </table:table-cell>
            <table:table-cell table:style-name="Cell127">
              <text:p text:style-name="P289"><text:span text:style-name="T289_1">A</text:span><text:span text:style-name="T289_2">+</text:span></text:p>
            </table:table-cell>
          </table:table-row>
          <table:table-row table:style-name="Row38">
            <table:table-cell table:style-name="Cell128" table:number-columns-spanned="2">
              <text:p text:style-name="P290"><text:span text:style-name="T290_1">Impact<text:s/>weighting<text:s/>(%):<text:s text:c="2"/></text:span></text:p>
            </table:table-cell>
            <table:covered-table-cell/>
            <table:table-cell table:style-name="Cell129">
              <text:p text:style-name="P291"><text:span text:style-name="T291_1">15</text:span></text:p>
            </table:table-cell>
            <table:table-cell table:style-name="Cell130">
              <text:p text:style-name="P292"><text:span text:style-name="T292_1">Weighting<text:s/>revised<text:s/>since<text:s/>last<text:s/>AR?<text:s/></text:span></text:p>
            </table:table-cell>
            <table:table-cell table:style-name="Cell131">
              <text:p text:style-name="P293"><text:span text:style-name="T293_1">no</text:span></text:p>
            </table:table-cell>
          </table:table-row>
        </table:table>
        <text:p text:style-name="P294"/>
        <table:table table:style-name="Table11">
          <table:table-column table:style-name="Column43"/>
          <table:table-column table:style-name="Column44"/>
          <table:table-column table:style-name="Column45"/>
          <table:table-column table:style-name="Column46"/>
          <table:table-row table:style-name="Row39">
            <table:table-cell table:style-name="Cell132">
              <text:p text:style-name="P295"><text:span text:style-name="T295_1">No</text:span></text:p>
            </table:table-cell>
            <table:table-cell table:style-name="Cell133">
              <text:p text:style-name="P296"><text:span text:style-name="T296_1">Description</text:span></text:p>
            </table:table-cell>
            <table:table-cell table:style-name="Cell134">
              <text:p text:style-name="P297"><text:span text:style-name="T297_1">Milestone</text:span></text:p>
            </table:table-cell>
            <table:table-cell table:style-name="Cell135">
              <text:p text:style-name="P298"><text:span text:style-name="T298_1">Progress<text:s/></text:span></text:p>
            </table:table-cell>
          </table:table-row>
          <table:table-row table:style-name="Row40">
            <table:table-cell table:style-name="Cell136">
              <text:p text:style-name="P299"><text:span text:style-name="T299_1">3.1</text:span></text:p>
            </table:table-cell>
            <table:table-cell table:style-name="Cell137">
              <text:p text:style-name="P300"><text:span text:style-name="T300_1">Number<text:s/>of<text:s/>outputs<text:s/>(policy<text:s/>briefs,<text:s/>frameworks,<text:s/>recommendations,<text:s/>guidelines,<text:s/>tools)<text:s/>developed<text:s/>or<text:s/>strengthened<text:s/>with<text:s/>evidence</text:span></text:p>
            </table:table-cell>
            <table:table-cell table:style-name="Cell138">
              <text:p text:style-name="P301"><text:span text:style-name="T301_1">99</text:span></text:p>
            </table:table-cell>
            <table:table-cell table:style-name="Cell139">
              <text:p text:style-name="P302"><text:span text:style-name="T302_1">Expectation<text:s/>Exceeded</text:span><text:span text:style-name="T302_2">:<text:s/></text:span><text:span text:style-name="T302_3">13</text:span><text:span text:style-name="T302_4">9</text:span></text:p>
              <text:p text:style-name="P303"><text:span text:style-name="T303_1">COAST<text:s/>Facility<text:s/>reported<text:s/>84<text:s/>outputs,<text:s/>AABS<text:s/>reported<text:s/>50,<text:s/>and<text:s/>BCAP<text:s/>reported<text:s/>2<text:s/>outputs<text:s/>in<text:s/>this<text:s/>financial<text:s/>year,<text:s/>ran</text:span><text:span text:style-name="T303_2">ging<text:s/>across<text:s/>various<text:s/>themes<text:s/>and<text:s/>topics.</text:span></text:p>
            </table:table-cell>
          </table:table-row>
          <table:table-row table:style-name="Row41">
            <table:table-cell table:style-name="Cell140">
              <text:p text:style-name="P304"><text:span text:style-name="T304_1">3.2</text:span></text:p>
            </table:table-cell>
            <table:table-cell table:style-name="Cell141">
              <text:p text:style-name="P305"><text:span text:style-name="T305_1">%<text:s/>of<text:s/>outputs<text:s/>(3.1)<text:s/>that<text:s/>are<text:s/>developed<text:s/>through<text:s/>an<text:s/>inclusive<text:s/>process</text:span></text:p>
            </table:table-cell>
            <table:table-cell table:style-name="Cell142">
              <text:p text:style-name="P306"><text:span text:style-name="T306_1">79%</text:span></text:p>
            </table:table-cell>
            <table:table-cell table:style-name="Cell143">
              <text:p text:style-name="P307"><text:span text:style-name="T307_1">Expectations<text:s/></text:span><text:span text:style-name="T307_2">exceeded</text:span><text:span text:style-name="T307_3">:<text:s/></text:span><text:span text:style-name="T307_4">91</text:span><text:span text:style-name="T307_5">%</text:span></text:p>
              <text:p text:style-name="P308"><text:span text:style-name="T308_1">Most<text:s/>outputs<text:s/>were<text:s/>developed<text:s/>through<text:s/>inclusive<text:s/>processes<text:s/>where<text:s/>relevant.<text:s/>However,<text:s/>most<text:s/>were<text:s/>consultation-based,<text:s/>with<text:s/>fewer<text:s/>but<text:s/>increasing<text:s/>numbers<text:s/>of<text:s/>examples<text:s/>of<text:s/>deeper<text:s/>co-design<text:s/>or<text:s/>shared<text:s/>decision-making.</text:span></text:p>
            </table:table-cell>
          </table:table-row>
        </table:table>
        <text:p text:style-name="P309"><text:span text:style-name="T309_1">Briefly<text:s/>describe<text:s/>the<text:s/>output’s<text:s/>activities<text:s/>and<text:s/>provide<text:s/>supporting<text:s/>narrative<text:s/>for<text:s/>the<text:s/>score.<text:s/></text:span></text:p>
        <text:p text:style-name="P310"><text:span text:style-name="T310_1">This<text:s/>output<text:s/>assesses<text:s/>the<text:s/>COAST<text:s/>programme’s<text:s/>contribution<text:s/>to<text:s/>generating<text:s/>evidence-based<text:s/>recommendations,<text:s/>guidance,<text:s/>or<text:s/>tools<text:s/>that<text:s/>support<text:s/>project<text:s/>planning,<text:s/>adaptation,<text:s/>and<text:s/>the<text:s/>development<text:s/>of<text:s/>policies,<text:s/>plans,<text:s/>and<text:s/>governance<text:s/>frameworks<text:s/>from<text:s/>local<text:s/>to<text:s/>national<text:s/>levels.<text:s/></text:span><text:span text:style-name="T310_2">Overall,<text:s/>this<text:s/></text:span><text:span text:style-name="T310_3">o</text:span><text:span text:style-name="T310_4">utput<text:s/>scored<text:s/>an<text:s/></text:span><text:span text:style-name="T310_5">A</text:span><text:span text:style-name="T310_6">+</text:span><text:span text:style-name="T310_7"><text:s/>as</text:span><text:span text:style-name="T310_8"><text:s/>both</text:span><text:span text:style-name="T310_9"><text:s/>indicators<text:s/></text:span><text:span text:style-name="T310_10">exceeded<text:s/>expectations.</text:span></text:p>
        <text:p text:style-name="P311"><text:span text:style-name="T311_1">Indicator<text:s/></text:span><text:span text:style-name="T311_2">3.1<text:s/>Expectations<text:s/></text:span><text:span text:style-name="T311_3">Exceeded</text:span><text:span text:style-name="T311_4">:<text:s/></text:span><text:span text:style-name="T311_5">The<text:s/>COAST<text:s/>Facility<text:s/>delivered<text:s/>84<text:s/>outputs<text:s/>this<text:s/>year,<text:s/>including<text:s/>recommendations,<text:s/>tools,<text:s/>guidelines,<text:s/>assessments,<text:s/>regulations,<text:s/>surveys,<text:s/>and<text:s/>market<text:s/>analyses.<text:s/>These<text:s/>outputs<text:s/>supported<text:s/>livelihoods,<text:s/>governance,<text:s/>environmental<text:s/>management,<text:s/>value<text:s/>chains,<text:s/>and<text:s/>GEDSI<text:s/>priorities<text:s/>across<text:s/>COAST<text:s/>countries.</text:span><text:span text:style-name="T311_6"><text:s/></text:span><text:span text:style-name="T311_7">AABS<text:s/>delivered<text:s/>50<text:s/>outputs<text:s/>across<text:s/>a<text:s/>diverse<text:s/>portfolio,<text:s/>spanning<text:s/>digital<text:s/>fisheries<text:s/>tools,<text:s/>scientific<text:s/>publications,<text:s/>IMTA<text:s/>investment<text:s/>and<text:s/>production<text:s/>guidance,<text:s/>value<text:s/>chain<text:s/>and<text:s/>market<text:s/>assessments,<text:s/>post-harvest<text:s/>loss<text:s/></text:span><text:span text:style-name="T311_8">technologies,<text:s/>and<text:s/>policy<text:s/>recommendations.<text:s/>Its<text:s/>work<text:s/>ranged<text:s/>from<text:s/>community-level<text:s/>tools<text:s/>and<text:s/>training<text:s/>materials<text:s/>to<text:s/>national,<text:s/>regional,<text:s/>and<text:s/>global<text:s/>studies,<text:s/>supporting<text:s/>evidence-based<text:s/>fisheries<text:s/>management,<text:s/>sustainable<text:s/>aquaculture,<text:s/>coastal<text:s/>stewardship,<text:s/>food<text:s/>loss<text:s/>reduction,<text:s/>and<text:s/>livelihood<text:s/>development<text:s/>across<text:s/>Kenya,<text:s/>Tanzania/Zanzibar,<text:s/>Mozambique,<text:s/>Nigeria,<text:s/>and<text:s/>Bangladesh.<text:s/>The<text:s/>BCAP<text:s/>project<text:s/>produced<text:s/>two<text:s/>key<text:s/>outputs<text:s/>this<text:s/>year:<text:s/></text:span><text:span text:style-name="T311_9">Turning<text:s/>the<text:s/>Tide:<text:s/>A<text:s/>Financier’s<text:s/>Guide<text:s/>to<text:s/>Investing<text:s/>in<text:s/>Blue<text:s/>Carbon<text:s/>Conservation<text:s/>and<text:s/>Restoration</text:span><text:span text:style-name="T311_10">,<text:s/>and<text:s/>a<text:s/>report<text:s/>on<text:s/>developing<text:s/>high-quality<text:s/>blue<text:s/>carbon<text:s/>benefit-sharing<text:s/>agreements.</text:span></text:p>
        <text:p text:style-name="P312"><text:span text:style-name="T312_1">Indicator</text:span><text:span text:style-name="T312_2"><text:s/></text:span><text:span text:style-name="T312_3">3.2</text:span><text:span text:style-name="T312_4">.</text:span><text:span text:style-name="T312_5"><text:s/>Expectations</text:span><text:span text:style-name="T312_6"><text:s/>Exceeded</text:span><text:span text:style-name="T312_7">:<text:s/></text:span><text:span text:style-name="T312_8">The<text:s/>COAST<text:s/>Facility<text:s/>did<text:s/>not<text:s/>set<text:s/>a<text:s/>formal<text:s/>milestone<text:s/>for<text:s/></text:span><text:span text:style-name="T312_9">this<text:s/>indicator<text:s/></text:span><text:span text:style-name="T312_10">as<text:s/>the<text:s/>portfolio<text:s/>was<text:s/>still<text:s/>being<text:s/>mobilised<text:s/>throughout<text:s/>the<text:s/>reporting<text:s/>period</text:span><text:span text:style-name="T312_11">.<text:s/>H</text:span><text:span text:style-name="T312_12">owever,<text:s/>of<text:s/>the<text:s/>84<text:s/>outputs<text:s/>delivered,<text:s/>71<text:s/>(85%)<text:s/>were<text:s/>reported<text:s/>as<text:s/>having<text:s/>been<text:s/>developed<text:s/>through<text:s/>inclusive<text:s/>processes.<text:s/>Within<text:s/>AABS,<text:s/>42<text:s/>of<text:s/>50<text:s/>outputs<text:s/>met<text:s/>the<text:s/>minimum<text:s/>consultation<text:s/>standard.<text:s/>Four<text:s/>literature<text:s/>reviews<text:s/>delivered<text:s/>across<text:s/>Q1–Q4<text:s/>were<text:s/>not<text:s/>applicable<text:s/>for<text:s/>assessment;<text:s/></text:span><text:span text:style-name="T312_13">but<text:s/></text:span><text:span text:style-name="T312_14">all<text:s/>remaining<text:s/>outputs<text:s/>met<text:s/>at<text:s/>least<text:s/>minimum<text:s/>stakeholder<text:s/>consultation<text:s/>requirements.<text:s/>Both<text:s/>BCAP<text:s/>outputs<text:s/>were<text:s/>developed<text:s/>through<text:s/>Level<text:s/>2<text:s/>stakeholder<text:s/>consultation,<text:s/>drawing<text:s/>on<text:s/>relevant<text:s/>expertise<text:s/>and<text:s/>contextual<text:s/>input.<text:s/>The<text:s/></text:span><text:span text:style-name="T312_15">Financier’s<text:s/>Guide</text:span><text:span text:style-name="T312_16"><text:s/>was<text:s/>informed<text:s/>by<text:s/>Q2<text:s/>workshops<text:s/>and<text:s/>developed<text:s/>in<text:s/>collaboration<text:s/>with<text:s/>global<text:s/>and<text:s/>in-country<text:s/>finance<text:s/>experts.<text:s/>While<text:s/>marginalised<text:s/>groups<text:s/>were<text:s/>not<text:s/>directly<text:s/>engaged,<text:s/>this<text:s/>was<text:s/>proportionate<text:s/>to<text:s/>the<text:s/>output’s<text:s/>focus<text:s/>on<text:s/>financier-level<text:s/>decision-making.</text:span><text:span text:style-name="T312_17"><text:s/></text:span><text:span text:style-name="T312_18">The</text:span><text:span text:style-name="T312_19"><text:s/>BCAP’s<text:s/>report<text:s/>on<text:s/>developing<text:s/>high-quality<text:s/>blue<text:s/>carbon<text:s/>benefit<text:s/>sharing<text:s/>agreements</text:span><text:span text:style-name="T312_20"><text:s/>incorporated<text:s/></text:span><text:span text:style-name="T312_21">beneficiary</text:span><text:span text:style-name="T312_22"><text:s/>perspectives,<text:s/>particularly<text:s/>from<text:s/>Kenya-based<text:s/>projects,<text:s/>and<text:s/>was<text:s/>informed<text:s/>by<text:s/>stakeholder<text:s/>interviews<text:s/>and<text:s/>the<text:s/>co-author’s<text:s/>extensive<text:s/>research<text:s/>on<text:s/>benefit-sharing<text:s/>approaches.</text:span></text:p>
        <text:p text:style-name="P313"><text:span text:style-name="T313_1">Describe<text:s/>any<text:s/>changes</text:span><text:span text:style-name="T313_2"><text:s/>to</text:span><text:span text:style-name="T313_3"><text:s/>this<text:s/>output</text:span><text:span text:style-name="T313_4"><text:s/>during<text:s/>the<text:s/>past<text:s/>year</text:span><text:span text:style-name="T313_5">,<text:s/>and<text:s/>any<text:s/>planned<text:s/>changes<text:s/></text:span><text:span text:style-name="T313_6">as<text:s/>a<text:s/>result<text:s/>of</text:span><text:span text:style-name="T313_7"><text:s/>this<text:s/>review.</text:span><text:span text:style-name="T313_8"><text:s/></text:span><text:span text:style-name="T313_9">[</text:span><text:span text:style-name="T313_10">1</text:span><text:span text:style-name="T313_11"><text:s/>paragraph]</text:span></text:p>
        <text:p text:style-name="P314"/>
        <text:p text:style-name="P315"><text:span text:style-name="T315_1">In<text:s/>Year<text:s/>3,<text:s/>Itad<text:s/>reviewed<text:s/>and<text:s/>updated<text:s/>the<text:s/>COAST<text:s/>logframe,<text:s/>ToC<text:s/>and<text:s/>indicator<text:s/>reference<text:s/>sheets<text:s/></text:span><text:span text:style-name="T315_2">in<text:s/>light<text:s/>of</text:span><text:span text:style-name="T315_3"><text:s/>lesson<text:s/>learnt<text:s/>during<text:s/>the<text:s/>24-25<text:s/>Annual<text:s/>review.<text:s/>As<text:s/>part<text:s/>of<text:s/>this<text:s/>the<text:s/></text:span><text:span text:style-name="T315_4">COAST<text:s/></text:span><text:span text:style-name="T315_5">Facility<text:s/>was<text:s/>integrated<text:s/>into<text:s/>the<text:s/>programme-wide<text:s/>logframe<text:s/>following<text:s/>its<text:s/>mobilisation<text:s/>in<text:s/>September<text:s/>2025.</text:span><text:span text:style-name="T315_6"><text:s/>See<text:s/>Output<text:s/>1<text:s/>for<text:s/>further<text:s/>information.</text:span></text:p>
        <text:p text:style-name="P316"/>
        <text:p text:style-name="P317"><text:span text:style-name="T317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text:span text:style-name="T317_2">[</text:span><text:span text:style-name="T317_3">1</text:span><text:span text:style-name="T317_4">-2<text:s/>paragraphs]</text:span></text:p>
        <text:p text:style-name="P318"/>
        <text:p text:style-name="P319"><text:span text:style-name="T319_1">Recommendations<text:s/>from<text:s/></text:span><text:span text:style-name="T319_2">the<text:s/>previous<text:s/>Annual<text:s/>Review<text:s/>were<text:s/>consolidated<text:s/>into<text:s/>nine<text:s/>overarching<text:s/>actions,<text:s/>with<text:s/>progress<text:s/>against<text:s/>each<text:s/>set<text:s/>out<text:s/>in<text:s/>Annex<text:s/>A.</text:span><text:span text:style-name="T319_3"><text:s/></text:span><text:span text:style-name="T319_4">For<text:s/>Year<text:s/>3,<text:s/>we<text:s/>have<text:s/>identified<text:s/>the<text:s/>following<text:s/>lessons<text:s/>and<text:s/>recommendations:</text:span></text:p>
        <text:p text:style-name="P320"/>
        <text:list text:style-name="LS6" xml:id="list27">
          <text:list-item>
            <text:p text:style-name="P321"><text:span text:style-name="T321_1">Output<text:s/>3<text:s/>Lesson<text:s/>1:<text:s/></text:span><text:span text:style-name="T321_2">Consultation<text:s/>is<text:s/>working<text:s/>but<text:s/>deeper<text:s/>co-design<text:s/>is<text:s/>still<text:s/>limited.<text:s/>Most<text:s/>outputs<text:s/>met<text:s/>consultation<text:s/>standards,<text:s/>but<text:s/>fewer<text:s/>examples<text:s/>of<text:s/>deeper<text:s/>co-design<text:s/>or<text:s/>shared<text:s/>decision-making</text:span></text:p>
          </text:list-item>
          <text:list-item>
            <text:p text:style-name="P322"><text:span text:style-name="T322_1">Output<text:s/>3<text:s/>Recommendation<text:s/></text:span><text:span text:style-name="T322_2">1</text:span><text:span text:style-name="T322_3">:</text:span><text:span text:style-name="T322_4"><text:s/>Move<text:s/>beyond<text:s/>consultation<text:s/>towards<text:s/>targeted<text:s/>co-design.<text:s/>FCDO<text:s/>should<text:s/>set<text:s/>clear<text:s/>expectations<text:s/>with<text:s/>partners<text:s/>on<text:s/>when<text:s/>deeper<text:s/>co-design<text:s/>is<text:s/>required,<text:s/>focusing<text:s/>on<text:s/>priority<text:s/>outputs<text:s/>(e.g.<text:s/>national<text:s/>policies,<text:s/>community-facing<text:s/>tools),<text:s/>while<text:s/>maintaining<text:s/>lighter<text:s/>consultation<text:s/>for<text:s/>technical<text:s/>products.</text:span></text:p>
          </text:list-item>
        </text:list>
        <text:p text:style-name="P323"/>
        <text:h text:style-name="P324" text:outline-level="2"><text:span text:style-name="T324_1">C.</text:span><text:span text:style-name="T324_2"><text:s/>DETAILED<text:s/>OUTPUT<text:s/>SCORING</text:span><text:span text:style-name="T324_3"><text:s/></text:span><text:span text:style-name="T324_4">[aim<text:s/>for<text:s/>1<text:s/>page<text:s/>per<text:s/>output]</text:span></text:h>
        <text:p text:style-name="P325"/>
        <table:table table:style-name="Table12">
          <table:table-column table:style-name="Column47"/>
          <table:table-column table:style-name="Column48"/>
          <table:table-column table:style-name="Column49"/>
          <table:table-column table:style-name="Column50"/>
          <table:table-column table:style-name="Column51"/>
          <table:table-row table:style-name="Row42">
            <table:table-cell table:style-name="Cell144">
              <text:p text:style-name="P326"><text:span text:style-name="T326_1">Output<text:s/>Title<text:s/></text:span></text:p>
            </table:table-cell>
            <table:table-cell table:style-name="Cell145" table:number-columns-spanned="4">
              <text:p text:style-name="P327"><text:span text:style-name="T327_1">Appropriate<text:s/>and<text:s/>strengthened<text:s/>governance<text:s/>structures<text:s/>in<text:s/>place</text:span></text:p>
            </table:table-cell>
            <table:covered-table-cell/>
            <table:covered-table-cell/>
            <table:covered-table-cell/>
          </table:table-row>
          <table:table-row table:style-name="Row43">
            <table:table-cell table:style-name="Cell146" table:number-columns-spanned="2">
              <text:p text:style-name="P328"><text:span text:style-name="T328_1">Output<text:s/>number:<text:s/></text:span></text:p>
            </table:table-cell>
            <table:covered-table-cell/>
            <table:table-cell table:style-name="Cell147">
              <text:p text:style-name="P329"><text:span text:style-name="T329_1">4</text:span></text:p>
            </table:table-cell>
            <table:table-cell table:style-name="Cell148">
              <text:p text:style-name="P330"><text:span text:style-name="T330_1">Output<text:s/>Score:<text:s/></text:span></text:p>
            </table:table-cell>
            <table:table-cell table:style-name="Cell149">
              <text:p text:style-name="P331"><text:span text:style-name="T331_1">B</text:span></text:p>
            </table:table-cell>
          </table:table-row>
          <table:table-row table:style-name="Row44">
            <table:table-cell table:style-name="Cell150" table:number-columns-spanned="2">
              <text:p text:style-name="P332"><text:span text:style-name="T332_1">Impact<text:s/>weighting<text:s/>(%):<text:s text:c="2"/></text:span></text:p>
            </table:table-cell>
            <table:covered-table-cell/>
            <table:table-cell table:style-name="Cell151">
              <text:p text:style-name="P333"><text:span text:style-name="T333_1">1</text:span><text:span text:style-name="T333_2">5</text:span></text:p>
            </table:table-cell>
            <table:table-cell table:style-name="Cell152">
              <text:p text:style-name="P334"><text:span text:style-name="T334_1">Weighting<text:s/>revised<text:s/>since<text:s/>last<text:s/>AR?<text:s/></text:span></text:p>
            </table:table-cell>
            <table:table-cell table:style-name="Cell153">
              <text:p text:style-name="P335"><text:span text:style-name="T335_1">no</text:span></text:p>
            </table:table-cell>
          </table:table-row>
        </table:table>
        <text:p text:style-name="P336"/>
        <table:table table:style-name="Table13">
          <table:table-column table:style-name="Column52"/>
          <table:table-column table:style-name="Column53"/>
          <table:table-column table:style-name="Column54"/>
          <table:table-column table:style-name="Column55"/>
          <table:table-row table:style-name="Row45">
            <table:table-cell table:style-name="Cell154">
              <text:p text:style-name="P337"><text:span text:style-name="T337_1">No</text:span></text:p>
            </table:table-cell>
            <table:table-cell table:style-name="Cell155">
              <text:p text:style-name="P338"><text:span text:style-name="T338_1">Description</text:span></text:p>
            </table:table-cell>
            <table:table-cell table:style-name="Cell156">
              <text:p text:style-name="P339"><text:span text:style-name="T339_1">Milestone</text:span></text:p>
            </table:table-cell>
            <table:table-cell table:style-name="Cell157">
              <text:p text:style-name="P340"><text:span text:style-name="T340_1">Progress<text:s/></text:span></text:p>
            </table:table-cell>
          </table:table-row>
          <table:table-row table:style-name="Row46">
            <table:table-cell table:style-name="Cell158">
              <text:p text:style-name="P341"><text:span text:style-name="T341_1">4.1</text:span></text:p>
            </table:table-cell>
            <table:table-cell table:style-name="Cell159">
              <text:p text:style-name="P342"><text:span text:style-name="T342_1">Number<text:s/>of<text:s/>governance<text:s/>structures<text:s/>established<text:s/>or<text:s/>strengthened</text:span></text:p>
            </table:table-cell>
            <table:table-cell table:style-name="Cell160">
              <text:p text:style-name="P343"><text:span text:style-name="T343_1">151</text:span></text:p>
            </table:table-cell>
            <table:table-cell table:style-name="Cell161">
              <text:p text:style-name="P344"><text:span text:style-name="T344_1">Expectations</text:span><text:span text:style-name="T344_2"><text:s/></text:span><text:span text:style-name="T344_3">s</text:span><text:span text:style-name="T344_4">ubstantially</text:span><text:span text:style-name="T344_5"><text:s/></text:span><text:span text:style-name="T344_6">n</text:span><text:span text:style-name="T344_7">ot<text:s/></text:span><text:span text:style-name="T344_8">m</text:span><text:span text:style-name="T344_9">et:<text:s/></text:span><text:span text:style-name="T344_10">3</text:span><text:span text:style-name="T344_11">0</text:span></text:p>
              <text:p text:style-name="P345"><text:span text:style-name="T345_1">COAST<text:s/>Facility<text:s/>established<text:s/>and<text:s/></text:span><text:span text:style-name="T345_2">strengthened</text:span><text:span text:style-name="T345_3"><text:s/>a<text:s/>total<text:s/>of<text:s/>16<text:s/>governance<text:s/>structures<text:s/>in<text:s/>this<text:s/>reporting<text:s/>year,<text:s/>and<text:s/>BCAP<text:s/>continued<text:s/>to<text:s/>strengthen<text:s/>across<text:s/>4<text:s/>governance<text:s/>structures</text:span><text:span text:style-name="T345_4">.<text:s/>AABS<text:s/>has<text:s/>undertaken<text:s/>a<text:s/>review<text:s/>of<text:s/>its<text:s/>work<text:s/>in<text:s/>this<text:s/>area<text:s/>and<text:s/>has<text:s/>strengthened<text:s/>a<text:s/>total<text:s/>of<text:s/>10<text:s/>governance<text:s/>structures.<text:s/></text:span></text:p>
            </table:table-cell>
          </table:table-row>
          <table:table-row table:style-name="Row47">
            <table:table-cell table:style-name="Cell162">
              <text:p text:style-name="P346"><text:span text:style-name="T346_1">4.2</text:span></text:p>
            </table:table-cell>
            <table:table-cell table:style-name="Cell163">
              <text:p text:style-name="P347"><text:span text:style-name="T347_1">Number<text:s/>of<text:s/>plans<text:s/>or<text:s/>regulatory<text:s/>frameworks<text:s/>proposed</text:span></text:p>
            </table:table-cell>
            <table:table-cell table:style-name="Cell164">
              <text:p text:style-name="P348"><text:span text:style-name="T348_1">12</text:span></text:p>
            </table:table-cell>
            <table:table-cell table:style-name="Cell165">
              <text:p text:style-name="P349"><text:span text:style-name="T349_1">Expectations<text:s/></text:span><text:span text:style-name="T349_2">m</text:span><text:span text:style-name="T349_3">et</text:span><text:span text:style-name="T349_4">:</text:span><text:span text:style-name="T349_5"><text:s/></text:span><text:span text:style-name="T349_6">1</text:span><text:span text:style-name="T349_7">5</text:span></text:p>
              <text:p text:style-name="P350"><text:span text:style-name="T350_1">COAST<text:s/>Facility<text:s/>has<text:s/>supported<text:s/>the<text:s/>proposal<text:s/>of<text:s/>four<text:s/>local<text:s/>plans<text:s/>and<text:s/></text:span><text:span text:style-name="T350_2">one<text:s/>regional<text:s/>policy<text:s/>in<text:s/>Indonesia,<text:s/>AABS<text:s/>has<text:s/>contributed<text:s/>to<text:s/>eight<text:s/>plans<text:s/>and<text:s/>frameworks,<text:s/>and<text:s/>BCAP<text:s/>has<text:s/>submitted<text:s/>the<text:s/>two<text:s/>national<text:s/>BCAP<text:s/>roadmaps</text:span><text:span text:style-name="T350_3"><text:s/>in<text:s/>Indonesia<text:s/>and<text:s/>the<text:s/>Philippines.</text:span><text:span text:style-name="T350_4"><text:s/></text:span></text:p>
            </table:table-cell>
          </table:table-row>
          <table:table-row table:style-name="Row48">
            <table:table-cell table:style-name="Cell166">
              <text:p text:style-name="P351"><text:span text:style-name="T351_1">4.3</text:span></text:p>
            </table:table-cell>
            <table:table-cell table:style-name="Cell167">
              <text:p text:style-name="P352"><text:span text:style-name="T352_1">%<text:s/>of<text:s/>planning<text:s/>or<text:s/>framework<text:s/>development<text:s/>processes<text:s/>that<text:s/>included<text:s/>consultation<text:s/>with<text:s/>marginalised<text:s/>groups</text:span></text:p>
            </table:table-cell>
            <table:table-cell table:style-name="Cell168">
              <text:p text:style-name="P353"><text:span text:style-name="T353_1">80%</text:span></text:p>
            </table:table-cell>
            <table:table-cell table:style-name="Cell169">
              <text:p text:style-name="P354"><text:span text:style-name="T354_1">Expectations<text:s/></text:span><text:span text:style-name="T354_2">e</text:span><text:span text:style-name="T354_3">xceeded</text:span><text:span text:style-name="T354_4">:<text:s/></text:span><text:span text:style-name="T354_5">100%</text:span></text:p>
              <text:p text:style-name="P355"><text:span text:style-name="T355_1">100%<text:s/>of<text:s/>plans,<text:s/>policies<text:s/>and<text:s/>regulatory<text:s/>frameworks<text:s/>proposed<text:s/>this<text:s/>year<text:s/>have<text:s/>been<text:s/>developed<text:s/>through<text:s/>processes<text:s/>which<text:s/>included<text:s/>consultations<text:s/>with<text:s/>marginalised<text:s/>groups.<text:s/></text:span></text:p>
            </table:table-cell>
          </table:table-row>
        </table:table>
        <text:p text:style-name="P356"><text:span text:style-name="T356_1">Briefly<text:s/>describe<text:s/>the<text:s/>output’s<text:s/>activities<text:s/>and<text:s/>provide<text:s/>supporting<text:s/>narrative<text:s/>for<text:s/>the<text:s/>score.<text:s/></text:span></text:p>
        <text:p text:style-name="P357"><text:span text:style-name="T357_1">This<text:s/>output<text:s/>measures<text:s/>the<text:s/>number<text:s/>of<text:s/>appropriate<text:s/>governance<text:s/>structures<text:s/>strengthened<text:s/>or<text:s/>put<text:s/>in<text:s/>place<text:s/></text:span><text:span text:style-name="T357_2">as<text:s/>a<text:s/>result<text:s/>of</text:span><text:span text:style-name="T357_3"><text:s/>the<text:s/>COAST<text:s/>programme.<text:s/></text:span><text:span text:style-name="T357_4">Overall,<text:s/>this<text:s/>output<text:s/>scored<text:s/>a</text:span><text:span text:style-name="T357_5"><text:s/></text:span><text:span text:style-name="T357_6">B</text:span><text:span text:style-name="T357_7">,<text:s/>as<text:s/>whilst<text:s/>indicator<text:s/>4.</text:span><text:span text:style-name="T357_8">2<text:s/>met<text:s/>expectations<text:s/>and<text:s/>4.3<text:s/>exceeded<text:s/>expectations,</text:span><text:span text:style-name="T357_9"><text:s/>COAST<text:s/>partner<text:s/>substantially</text:span><text:span text:style-name="T357_10"><text:s/></text:span><text:span text:style-name="T357_11">missed<text:s/>the<text:s/>milestone<text:s/>target</text:span><text:span text:style-name="T357_12"><text:s/></text:span><text:span text:style-name="T357_13">for<text:s/>4.1</text:span><text:span text:style-name="T357_14">.</text:span><text:span text:style-name="T357_15"><text:s/></text:span><text:span text:style-name="T357_16">Whilst<text:s/>reasons<text:s/>vary</text:span><text:span text:style-name="T357_17"><text:s/>(see<text:s/>below)</text:span><text:span text:style-name="T357_18">,<text:s/>overall<text:s/></text:span><text:span text:style-name="T357_19">COAST<text:s/>needs<text:s/>to<text:s/>improve<text:s/>delivery<text:s/>and<text:s/>reporting<text:s/></text:span><text:span text:style-name="T357_20">under<text:s/>Output<text:s/>4.</text:span><text:span text:style-name="T357_21"><text:s/></text:span><text:span text:style-name="T357_22"><text:s/></text:span></text:p>
        <text:p text:style-name="P358"><text:span text:style-name="T358_1">Indicator<text:s/></text:span><text:span text:style-name="T358_2">4.1</text:span><text:span text:style-name="T358_3">,</text:span><text:span text:style-name="T358_4"><text:s/>Expectations</text:span><text:span text:style-name="T358_5"><text:s/></text:span><text:span text:style-name="T358_6">n</text:span><text:span text:style-name="T358_7">ot<text:s/></text:span><text:span text:style-name="T358_8">m</text:span><text:span text:style-name="T358_9">et</text:span><text:span text:style-name="T358_10">:<text:s/></text:span><text:span text:style-name="T358_11">The<text:s/>COAST<text:s/>Facility<text:s/>strengthened<text:s/>1</text:span><text:span text:style-name="T358_12">6</text:span><text:span text:style-name="T358_13"><text:s/>local<text:s/>governance<text:s/>structures<text:s/></text:span><text:span text:style-name="T358_14">(e.g.<text:s/>community<text:s/>cooperatives<text:s/>and<text:s/>fisher-group</text:span><text:span text:style-name="T358_15"><text:s/>structures</text:span><text:span text:style-name="T358_16">)</text:span><text:span text:style-name="T358_17"><text:s/></text:span><text:span text:style-name="T358_18">during<text:s/>the<text:s/>year,</text:span><text:span text:style-name="T358_19"><text:s/>against<text:s/>a<text:s/></text:span><text:span text:style-name="T358_20">milestone<text:s/>target<text:s/>of<text:s/>5,</text:span><text:span text:style-name="T358_21"><text:s/>primarily<text:s/>by<text:s/>enhancing<text:s/>the<text:s/>capacity,<text:s/>legal<text:s/>standing,<text:s/>and<text:s/>operational<text:s/>readiness<text:s/>of<text:s/>existing<text:s/>community-based<text:s/>fisheries<text:s/>and<text:s/>resource<text:s/>management<text:s/>bodies.<text:s/>Support<text:s/>included<text:s/>participatory<text:s/>needs<text:s/>assessments,<text:s/>training,<text:s/>provision<text:s/>of<text:s/>equipment,<text:s/>legal<text:s/>registration,<text:s/>cooperative<text:s/>management<text:s/>systems,<text:s/>and<text:s/>the<text:s/>formalisation<text:s/>of<text:s/>community<text:s/>fishing<text:s/>councils.</text:span></text:p>
        <text:p text:style-name="P359"><text:span text:style-name="T359_1">The<text:s/></text:span><text:span text:style-name="T359_2">AABS</text:span><text:span text:style-name="T359_3"><text:s/>project<text:s/>substantially<text:s/>missed<text:s/>its<text:s/>milestone<text:s/>target,</text:span><text:span text:style-name="T359_4"><text:s/>s</text:span><text:span text:style-name="T359_5">trengthen</text:span><text:span text:style-name="T359_6">ing<text:s/>the</text:span><text:span text:style-name="T359_7"><text:s/>governance<text:s/>capacity<text:s/></text:span><text:span text:style-name="T359_8">of</text:span><text:span text:style-name="T359_9"><text:s/>10<text:s/>institutions<text:s/>through<text:s/>support<text:s/>for<text:s/>fisheries<text:s/>monitoring,<text:s/>applied<text:s/>research,<text:s/>value<text:s/>chain<text:s/>analysis,<text:s/>and<text:s/>policy<text:s/>dialogue</text:span><text:span text:style-name="T359_10">,<text:s/></text:span><text:span text:style-name="T359_11">compared<text:s/>to<text:s/>a</text:span><text:span text:style-name="T359_12">n<text:s/>overall</text:span><text:span text:style-name="T359_13"><text:s/>target<text:s/>of<text:s/>130.</text:span><text:span text:style-name="T359_14"><text:s/>The<text:s/></text:span><text:span text:style-name="T359_15">underperformance</text:span><text:span text:style-name="T359_16"><text:s/>is<text:s/>largely<text:s/>down<text:s/>change</text:span><text:span text:style-name="T359_17"><text:s/>in</text:span><text:span text:style-name="T359_18"><text:s/>AABS</text:span><text:span text:style-name="T359_19"><text:s/>reporting<text:s/>methodology</text:span><text:span text:style-name="T359_20">,<text:s/>w</text:span><text:span text:style-name="T359_21">ith<text:s/></text:span><text:span text:style-name="T359_22">Worldfish<text:s/></text:span><text:span text:style-name="T359_23">reducing<text:s/>the<text:s/>number<text:s/>of<text:s/></text:span><text:span text:style-name="T359_24">a<text:s/>number<text:s/>of</text:span><text:span text:style-name="T359_25"><text:s/>institutions</text:span><text:span text:style-name="T359_26"><text:s/>receiving<text:s/>AABS<text:s/>support</text:span><text:span text:style-name="T359_27"><text:s/>previously</text:span><text:span text:style-name="T359_28"><text:s/>counted<text:s/>under<text:s/>the<text:s/>output<text:s/></text:span><text:span text:style-name="T359_29">to<text:s/>be<text:s/>more<text:s/>in<text:s/>line<text:s/>with<text:s/>COAST<text:s/>M&amp;E<text:s/>requirements.<text:s/></text:span><text:span text:style-name="T359_30">These<text:s/>included<text:s/></text:span><text:span text:style-name="T359_31">organisations</text:span><text:span text:style-name="T359_32"><text:s/>such<text:s/>as<text:s/>associations,<text:s/>cooperatives<text:s/>and<text:s/>other<text:s/>organisations<text:s/>receiving<text:s/>broader<text:s/>technical<text:s/>assistance<text:s/>or<text:s/>engagement</text:span><text:span text:style-name="T359_33">.<text:s/></text:span><text:span text:style-name="T359_34">While<text:s/>the<text:s/>need<text:s/></text:span><text:span text:style-name="T359_35">to<text:s/></text:span><text:span text:style-name="T359_36">revis</text:span><text:span text:style-name="T359_37">e<text:s/>this<text:s/>target</text:span><text:span text:style-name="T359_38"><text:s/>was<text:s/></text:span><text:span text:style-name="T359_39">identified</text:span><text:span text:style-name="T359_40"><text:s/>during<text:s/>the<text:s/>year,<text:s/>WorldFish<text:s/></text:span><text:span text:style-name="T359_41">was<text:s/>unable</text:span><text:span text:style-name="T359_42"><text:s/>to<text:s/>update<text:s/></text:span><text:span text:style-name="T359_43">the</text:span><text:span text:style-name="T359_44"><text:s/>Year<text:s/>3<text:s/>target<text:s/>in<text:s/>time,<text:s/>resulting<text:s/>in<text:s/>a<text:s/>signific</text:span><text:span text:style-name="T359_45">ant<text:s/>gap<text:s/>between<text:s/>the<text:s/></text:span><text:span text:style-name="T359_46">original</text:span><text:span text:style-name="T359_47"><text:s/></text:span><text:span text:style-name="T359_48">milestone</text:span><text:span text:style-name="T359_49"><text:s/>and<text:s/>reported<text:s/>result.<text:s/></text:span></text:p>
        <text:p text:style-name="P360"><text:span text:style-name="T360_1">Under<text:s/>BCAP,<text:s/>the<text:s/>programme<text:s/>continued<text:s/>to<text:s/>strengthen<text:s/>National<text:s/>Blue<text:s/>Carbon<text:s/>Action<text:s/>Partnerships<text:s/>(NBCAPs)</text:span><text:span text:style-name="T360_2"><text:s/>and<text:s/>the<text:s/>Global</text:span><text:span text:style-name="T360_3"><text:s/>BCAP</text:span><text:span text:style-name="T360_4"><text:s/>in<text:s/></text:span><text:span text:style-name="T360_5">Year<text:s/>3</text:span><text:span text:style-name="T360_6">,<text:s/></text:span><text:span text:style-name="T360_7">strengthening</text:span><text:span text:style-name="T360_8"><text:s/></text:span><text:span text:style-name="T360_9">4<text:s/>governance<text:s/>structures</text:span><text:span text:style-name="T360_10"><text:s/>compared<text:s/>to<text:s/>a<text:s/>target<text:s/>of<text:s/>6</text:span><text:span text:style-name="T360_11">.<text:s/></text:span><text:span text:style-name="T360_12">Similarly<text:s/>to<text:s/>WorldFish,<text:s/>BCAP<text:s/>fell<text:s/>short<text:s/>of<text:s/>its<text:s/></text:span><text:span text:style-name="T360_13">target<text:s/>due<text:s/>to<text:s/>a<text:s/>logframe<text:s/>alignment<text:s/>issue.<text:s/></text:span><text:span text:style-name="T360_14">2<text:s/>of<text:s/>the<text:s/>6<text:s/>structures<text:s/>originally<text:s/>counted<text:s/>towards<text:s/>the<text:s/></text:span><text:span text:style-name="T360_15">milestone<text:s/>were<text:s/>later<text:s/>determined<text:s/>not<text:s/>to<text:s/>meet<text:s/>the<text:s/></text:span><text:span text:style-name="T360_16">indicator's<text:s/>definition<text:s/>of<text:s/>a<text:s/>governance<text:s/></text:span><text:span text:style-name="T360_17">structure</text:span><text:span text:style-name="T360_18">,<text:s/></text:span><text:span text:style-name="T360_19">but</text:span><text:span text:style-name="T360_20"><text:s/>the<text:s/></text:span><text:span text:style-name="T360_21">target</text:span><text:span text:style-name="T360_22"><text:s/>was<text:s/>not<text:s/>updated<text:s/>in<text:s/>time</text:span><text:span text:style-name="T360_23">,<text:s/>resulting<text:s/>in<text:s/></text:span><text:span text:style-name="T360_24">underperformance</text:span><text:span text:style-name="T360_25"><text:s/></text:span><text:span text:style-name="T360_26">against<text:s/>the<text:s/>milestone</text:span><text:span text:style-name="T360_27">.</text:span><text:span text:style-name="T360_28"><text:s/></text:span><text:span text:style-name="T360_29"><text:s/></text:span><text:span text:style-name="T360_30">NBCAPs<text:s/>received<text:s/>ongoing<text:s/>support,<text:s/>coaching,<text:s/>and<text:s/>monitoring<text:s/>from<text:s/>the<text:s/>Global<text:s/>BCAP<text:s/>Secretariat,<text:s/>alongside<text:s/>strengthened<text:s/>engagement<text:s/>through<text:s/>the<text:s/>global<text:s/>network,<text:s/>taskforce,<text:s/>and<text:s/>advisory<text:s/>group.<text:s/>The<text:s/>NBCAP<text:s/>Secretariat<text:s/>was<text:s/>formally<text:s/>established<text:s/>and<text:s/>launched<text:s/>in<text:s/>Viet<text:s/>Nam<text:s/>in<text:s/>Q4.</text:span></text:p>
        <text:p text:style-name="P361"><text:span text:style-name="T361_1">Indica</text:span><text:span text:style-name="T361_2">tor<text:s/></text:span><text:span text:style-name="T361_3">4.2</text:span><text:span text:style-name="T361_4">,</text:span><text:span text:style-name="T361_5"><text:s/>Expectations<text:s/></text:span><text:span text:style-name="T361_6">m</text:span><text:span text:style-name="T361_7">et</text:span><text:span text:style-name="T361_8">:<text:s/></text:span><text:span text:style-name="T361_9">The<text:s/>COAST<text:s/>Facility<text:s/>supported<text:s/>the<text:s/>development<text:s/>of<text:s/>five<text:s/>plans<text:s/>and<text:s/>policies<text:s/>in<text:s/>Indonesia,<text:s/>including<text:s/>one<text:s/>regional<text:s/>policy<text:s/>in<text:s/>Papua<text:s/>and<text:s/>four<text:s/>village-level<text:s/>regulatory<text:s/>frameworks.<text:s/>These<text:s/>remain<text:s/>at<text:s/>an<text:s/>early<text:s/>stage</text:span><text:span text:style-name="T361_10">,<text:s/></text:span><text:span text:style-name="T361_11">providing<text:s/>an<text:s/>important<text:s/>foundation<text:s/>for<text:s/>future<text:s/>governance,<text:s/>coastal<text:s/>resilience,<text:s/>fisheries<text:s/>and<text:s/>resource<text:s/>management,<text:s/>and<text:s/>inclusive<text:s/>planning</text:span><text:span text:style-name="T361_12">,<text:s/></text:span><text:span text:style-name="T361_13">but<text:s/>have<text:s/>not<text:s/>yet<text:s/>been<text:s/>formally<text:s/>adopted<text:s/>or<text:s/>implemented.</text:span><text:span text:style-name="T361_14"><text:s/></text:span><text:span text:style-name="T361_15">Under<text:s/>AABS,<text:s/>eight<text:s/>plans,<text:s/></text:span><text:span text:style-name="T361_16">policies,<text:s/>or<text:s/>regulatory<text:s/>frameworks<text:s/>were<text:s/>proposed<text:s/>or<text:s/>advanced<text:s/>across<text:s/>Kenya,<text:s/>Tanzania,<text:s/>Mozambique,<text:s/>and<text:s/>Bangladesh.<text:s/>These<text:s/>included<text:s/>digital<text:s/>fisheries<text:s/>monitoring<text:s/>and<text:s/>co-management<text:s/>systems,<text:s/>Peskas-based<text:s/>national<text:s/>data<text:s/>frameworks,<text:s/>IMTA<text:s/>scale-up<text:s/>pathways,<text:s/>strengthened<text:s/>government–WorldFish<text:s/>cooperation,<text:s/>and<text:s/>improved<text:s/>alignment<text:s/>between<text:s/>fisheries<text:s/>management,<text:s/>coastal<text:s/>conservation,<text:s/>social<text:s/>protection,<text:s/>and<text:s/>incentive-based<text:s/>governance.</text:span><text:span text:style-name="T361_17"><text:s/></text:span><text:span text:style-name="T361_18">The<text:s/>BCAP<text:s/>project<text:s/>demonstrated<text:s/>more<text:s/>advanced<text:s/>progress,<text:s/>with<text:s/>national<text:s/>blue<text:s/>carbon<text:s/>roadmaps<text:s/>in<text:s/>Indonesia<text:s/>and<text:s/>the<text:s/>Philippines<text:s/>moving<text:s/>from<text:s/>drafting<text:s/>through<text:s/>consultation<text:s/>towards<text:s/>submission,<text:s/>launch,<text:s/>and<text:s/>implementation.<text:s/>This<text:s/>indicates<text:s/>a<text:s/>clearer<text:s/>pathway<text:s/></text:span><text:span text:style-name="T361_19">to</text:span><text:span text:style-name="T361_20"><text:s/>blue<text:s/>carbon</text:span><text:span text:style-name="T361_21"><text:s/>policy<text:s/>adoption<text:s/>and<text:s/>positions<text:s/>BCAP<text:s/>as<text:s/></text:span><text:span text:style-name="T361_22">making<text:s/>stronger<text:s/>progress</text:span><text:span text:style-name="T361_23"><text:s/>towards<text:s/></text:span><text:span text:style-name="T361_24">embedding<text:s/>blue<text:s/>carbon<text:s/>approaches<text:s/>in<text:s/>policy</text:span><text:span text:style-name="T361_25"><text:s/>and<text:s/></text:span><text:span text:style-name="T361_26">practice.<text:s/></text:span></text:p>
        <text:p text:style-name="P362"><text:span text:style-name="T362_1">Indicator<text:s/></text:span><text:span text:style-name="T362_2">4.3</text:span><text:span text:style-name="T362_3">,</text:span><text:span text:style-name="T362_4"><text:s/>Expectations<text:s/></text:span><text:span text:style-name="T362_5">Exceeded</text:span><text:span text:style-name="T362_6">:<text:s/></text:span><text:span text:style-name="T362_7">The<text:s/>COAST<text:s/>Facility<text:s/>did<text:s/>not<text:s/>set<text:s/>a<text:s/>milestone<text:s/>for<text:s/>this<text:s/>indicator<text:s/>as<text:s/>the<text:s/>portfolio<text:s/>was<text:s/>still<text:s/>being<text:s/>mobilised<text:s/>throughout<text:s/>the<text:s/>reporting<text:s/>period.</text:span><text:span text:style-name="T362_8"><text:s/></text:span><text:span text:style-name="T362_9">However,</text:span><text:span text:style-name="T362_10"><text:s/>all<text:s/>outputs<text:s/>reported<text:s/>under<text:s/>Indicator<text:s/>4.1<text:s/>were<text:s/>assessed<text:s/>as<text:s/>having<text:s/>been<text:s/>developed<text:s/>through<text:s/>processes<text:s/>that<text:s/>included<text:s/>consultation<text:s/>with<text:s/>marginalised<text:s/>groups.<text:s/>This<text:s/>demonstrates<text:s/>strong<text:s/>integration<text:s/>of<text:s/>inclusive<text:s/>approaches<text:s/>across<text:s/>programme<text:s/>delivery.</text:span><text:span text:style-name="T362_11"><text:s/></text:span></text:p>
        <text:p text:style-name="P363"><text:span text:style-name="T363_1">Under<text:s/>AABS,<text:s/>100%<text:s/>of<text:s/>proposed<text:s/>plans,<text:s/>policies,<text:s/>and<text:s/>frameworks<text:s/>incorporated<text:s/>consultation<text:s/>with<text:s/>marginalised<text:s/>stakeholders.<text:s/>Engagement<text:s/>included<text:s/>small-scale<text:s/>fishers,<text:s/>youth,<text:s/></text:span><text:span text:style-name="T363_2">and<text:s/>Beach<text:s/>Management<text:s/>Unit</text:span><text:span text:style-name="T363_3"><text:s/>members,<text:s/>community<text:s/>enumerators,<text:s/>coastal<text:s/>resource<text:s/>users,<text:s/>and<text:s/>fisher<text:s/>associations,<text:s/>who<text:s/>contributed<text:s/>through<text:s/>forums,<text:s/>workshops,<text:s/>focus<text:s/>groups,<text:s/>validation<text:s/>sessions,<text:s/>surveys,<text:s/>and<text:s/>field<text:s/>consultations.<text:s/>This<text:s/>reflects<text:s/>comprehensive<text:s/>and<text:s/>systematic<text:s/>stakeholder<text:s/>engagement,<text:s/>supporting<text:s/>the<text:s/>relevance<text:s/>and<text:s/>legitimacy<text:s/>of<text:s/>outputs.</text:span></text:p>
        <text:p text:style-name="P364"><text:span text:style-name="T364_1">Under<text:s/>BCAP,<text:s/>the<text:s/>development<text:s/>of<text:s/>NBCAP<text:s/>roadmaps<text:s/>in<text:s/>the<text:s/>Philippines<text:s/>and<text:s/>Indonesia<text:s/>also<text:s/>involved<text:s/>multi-level<text:s/>consultation<text:s/>processes,<text:s/>including<text:s/>engagement<text:s/>with<text:s/>marginalised<text:s/>groups.<text:s/>These<text:s/>consultations<text:s/>brought<text:s/>together<text:s/>village<text:s/>government<text:s/>representatives,<text:s/>youth,<text:s/>women,<text:s/>MSMEs,<text:s/>community<text:s/>leaders,<text:s/>and<text:s/>persons<text:s/>with<text:s/>disabilities.<text:s/>This<text:s/>demonstrates<text:s/>strong<text:s/>alignment<text:s/>with<text:s/>inclusive<text:s/>planning<text:s/>principles<text:s/>and<text:s/>supports<text:s/>the<text:s/>credibility<text:s/>and<text:s/>uptake<text:s/>of<text:s/>national-level<text:s/>blue<text:s/>carbon<text:s/>strategies.</text:span></text:p>
        <text:p text:style-name="P365"><text:span text:style-name="T365_1">Describe<text:s/>any<text:s/>changes</text:span><text:span text:style-name="T365_2"><text:s/>to</text:span><text:span text:style-name="T365_3"><text:s/>this<text:s/>output</text:span><text:span text:style-name="T365_4"><text:s/>during<text:s/>the<text:s/>past<text:s/>year</text:span><text:span text:style-name="T365_5">,<text:s/>and<text:s/>any<text:s/>planned<text:s/>changes<text:s/></text:span><text:span text:style-name="T365_6">as<text:s/>a<text:s/>result<text:s/>of</text:span><text:span text:style-name="T365_7"><text:s/>this<text:s/>review.</text:span><text:span text:style-name="T365_8"><text:s/></text:span><text:span text:style-name="T365_9">[1<text:s/>paragraph]</text:span></text:p>
        <text:p text:style-name="P366"><text:span text:style-name="T366_1">In<text:s/>Year<text:s/>3,<text:s/>Itad<text:s/>reviewed<text:s/>and<text:s/>updated<text:s/>the<text:s/>COAST<text:s/>logframe,<text:s/>ToC<text:s/>and<text:s/>indicator<text:s/>reference<text:s/>sheets<text:s/></text:span><text:span text:style-name="T366_2">in<text:s/>light<text:s/>of</text:span><text:span text:style-name="T366_3"><text:s/>lesson<text:s/>learnt<text:s/>during<text:s/>the<text:s/>24-25<text:s/>Annual<text:s/>review.<text:s/>As<text:s/>part<text:s/>of<text:s/>this<text:s/>the<text:s/></text:span><text:span text:style-name="T366_4">COAST<text:s/></text:span><text:span text:style-name="T366_5">Facility<text:s/>was<text:s/>integrated<text:s/>into<text:s/>the<text:s/>programme-wide<text:s/>logframe<text:s/>following<text:s/>its<text:s/>mobilisation<text:s/>in<text:s/>September<text:s/>2025.</text:span><text:span text:style-name="T366_6"><text:s/>See<text:s/>Output<text:s/>1<text:s/>for<text:s/>further<text:s/>information.</text:span></text:p>
        <text:p text:style-name="P367"/>
        <text:p text:style-name="P368"><text:span text:style-name="T368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text:span text:style-name="T368_2">[</text:span><text:span text:style-name="T368_3">1</text:span><text:span text:style-name="T368_4">-2<text:s/>paragraphs]</text:span></text:p>
        <text:p text:style-name="P369"><text:span text:style-name="T369_1">Recommendations<text:s/>from<text:s/>the<text:s/>previous<text:s/>Annual<text:s/>Review<text:s/>were<text:s/>consolidated<text:s/>into<text:s/>nine<text:s/>overarching<text:s/>actions,<text:s/>with<text:s/>progress<text:s/>against<text:s/>each<text:s/>set<text:s/>out<text:s/>in<text:s/>Annex<text:s/>A.</text:span><text:span text:style-name="T369_2"><text:s/></text:span><text:span text:style-name="T369_3">For<text:s/>Year<text:s/>3,<text:s/>we<text:s/>have<text:s/>identified<text:s/>the<text:s/>following<text:s/>lessons<text:s/>and<text:s/>recommendations:</text:span></text:p>
        <text:list text:style-name="LS8" xml:id="list29">
          <text:list-item>
            <text:p text:style-name="P370"><text:span text:style-name="T370_1">Output<text:s/>4<text:s/>Lesson<text:s/>1</text:span><text:span text:style-name="T370_2">:<text:s/>Progress<text:s/>on<text:s/>plans<text:s/>and<text:s/>frameworks<text:s/></text:span><text:span text:style-name="T370_3">are</text:span><text:span text:style-name="T370_4"><text:s/>not<text:s/>yet<text:s/>translating<text:s/>into<text:s/>adoption<text:s/>or<text:s/>implementation</text:span><text:span text:style-name="T370_5">,<text:s/>highlighting<text:s/>the<text:s/>need<text:s/>to<text:s/>embed<text:s/>clearer<text:s/>pathways<text:s/>for<text:s/>uptake<text:s/>from<text:s/>the<text:s/>outset<text:s/>of<text:s/>delivery.<text:s/></text:span></text:p>
          </text:list-item>
          <text:list-item>
            <text:p text:style-name="P371"><text:span text:style-name="T371_1">Output<text:s/>4<text:s/>Recommendation<text:s/>1:</text:span><text:span text:style-name="T371_2"><text:s/>FCDO<text:s/>should<text:s/></text:span><text:span text:style-name="T371_3">encourage</text:span><text:span text:style-name="T371_4"><text:s/>partners<text:s/>to<text:s/>define<text:s/>clear<text:s/>uptake<text:s/>pathways<text:s/>(e.g.<text:s/>approval<text:s/>processes,<text:s/>responsible<text:s/>institutions,<text:s/>resourcing)<text:s/>and<text:s/>track<text:s/>adoption<text:s/>and<text:s/>implementation<text:s/>milestones,<text:s/></text:span><text:span text:style-name="T371_5">ensuring<text:s/>plans<text:s/>are<text:s/>geared<text:s/>towards<text:s/>practical<text:s/>application</text:span><text:span text:style-name="T371_6">.</text:span></text:p>
          </text:list-item>
          <text:list-item>
            <text:p text:style-name="P372"><text:span text:style-name="T372_1">Output<text:s/>4<text:s/>Lesson<text:s/></text:span><text:span text:style-name="T372_2">2</text:span><text:span text:style-name="T372_3">:<text:s/></text:span><text:span text:style-name="T372_4">Inclusive<text:s/>consultation<text:s/>is<text:s/>consistently<text:s/>achieved<text:s/>and<text:s/>feasible<text:s/>across<text:s/>programmes</text:span><text:span text:style-name="T372_5">,<text:s/>however<text:s/></text:span><text:span text:style-name="T372_6">this<text:s/>does<text:s/>not<text:s/>consistently<text:s/>translate<text:s/></text:span><text:span text:style-name="T372_7">into<text:s/>marginalised<text:s/>groups<text:s/>being<text:s/></text:span><text:span text:style-name="T372_8">involved<text:s/>in<text:s/>decision-making<text:s/>processes.</text:span></text:p>
          </text:list-item>
          <text:list-item>
            <text:p text:style-name="P373"><text:span text:style-name="T373_1">Output<text:s/>4<text:s/></text:span><text:span text:style-name="T373_2">Recommendation<text:s/></text:span><text:span text:style-name="T373_3">2</text:span><text:span text:style-name="T373_4">:<text:s/>FCDO<text:s/>should<text:s/>institutionalise<text:s/>GEDSI<text:s/>requirements<text:s/>as<text:s/>standard<text:s/>practice<text:s/>and<text:s/>strengthen<text:s/>monitoring<text:s/>to<text:s/>assess<text:s/>how<text:s/>consultations<text:s/>influence<text:s/>final<text:s/>decisions<text:s/>and<text:s/>outcomes,<text:s/>not<text:s/>just</text:span><text:span text:style-name="T373_5"><text:s/>participation</text:span><text:span text:style-name="T373_6">.</text:span></text:p>
          </text:list-item>
          <text:list-item>
            <text:p text:style-name="P374"><text:span text:style-name="T374_1">Output<text:s/>4<text:s/>Lesson<text:s/>3:</text:span><text:span text:style-name="T374_2"><text:s/>Programme<text:s/>performance<text:s/>can<text:s/>appear<text:s/>skewed<text:s/>when<text:s/></text:span><text:span text:style-name="T374_3">logframe<text:s/>milestones<text:s/>are<text:s/>not<text:s/></text:span><text:span text:style-name="T374_4">updated</text:span><text:span text:style-name="T374_5"><text:s/>to<text:s/>reflect<text:s/>changes<text:s/>in<text:s/>line<text:s/>with<text:s/>indicator<text:s/>definitions.<text:s/></text:span><text:span text:style-name="T374_6">Both<text:s/>WorldFish<text:s/>and<text:s/>WEF<text:s/>had<text:s/>milestones<text:s/>based<text:s/>o</text:span><text:span text:style-name="T374_7">n<text:s/>interpretations<text:s/>that<text:s/></text:span><text:span text:style-name="T374_8">later</text:span><text:span text:style-name="T374_9"><text:s/>changed,<text:s/>but<text:s/></text:span><text:span text:style-name="T374_10">the<text:s/>milestones<text:s/>were<text:s/>not<text:s/>revised<text:s/>in<text:s/>time,<text:s/>resulting<text:s/>in<text:s/>reported<text:s/>underperformance<text:s/></text:span><text:span text:style-name="T374_11">against</text:span><text:span text:style-name="T374_12"><text:s/></text:span><text:span text:style-name="T374_13">indicators.<text:s/></text:span></text:p>
          </text:list-item>
          <text:list-item>
            <text:p text:style-name="P375"><text:span text:style-name="T375_1">Output<text:s/>4<text:s/>Recommendation<text:s/>3:</text:span><text:span text:style-name="T375_2"><text:s/>Require<text:s/>partners<text:s/>to<text:s/>review<text:s/>milestones<text:s/>regularly<text:s/>to<text:s/>ensure<text:s/>they<text:s/>remain<text:s/>aligned<text:s/>with<text:s/>indicator<text:s/>definitions<text:s/>and<text:s/></text:span><text:span text:style-name="T375_3">ensure<text:s/>proposed<text:s/>revisions<text:s/>are<text:s/>made<text:s/>early</text:span><text:span text:style-name="T375_4"><text:s/>(within<text:s/>first<text:s/></text:span><text:span text:style-name="T375_5">6<text:s/>months<text:s/>of<text:s/>the<text:s/>delivery<text:s/>year)</text:span><text:span text:style-name="T375_6"><text:s/>to</text:span><text:span text:style-name="T375_7"><text:s/>avoid<text:s/>performance<text:s/>being<text:s/>measured<text:s/>against<text:s/>outdated<text:s/></text:span><text:span text:style-name="T375_8">targets</text:span><text:span text:style-name="T375_9">.<text:s/></text:span></text:p>
          </text:list-item>
        </text:list>
        <text:p text:style-name="P376"/>
        <text:p text:style-name="P377"/>
        <text:h text:style-name="P378" text:outline-level="2"><text:span text:style-name="T378_1">C.</text:span><text:span text:style-name="T378_2"><text:s/>DETAILED<text:s/>OUTPUT<text:s/>SCORING</text:span><text:span text:style-name="T378_3"><text:s/></text:span><text:span text:style-name="T378_4">[aim<text:s/>for<text:s/>1<text:s/>page<text:s/>per<text:s/>output]</text:span></text:h>
        <text:p text:style-name="P379"/>
        <table:table table:style-name="Table14">
          <table:table-column table:style-name="Column56"/>
          <table:table-column table:style-name="Column57"/>
          <table:table-column table:style-name="Column58"/>
          <table:table-column table:style-name="Column59"/>
          <table:table-column table:style-name="Column60"/>
          <table:table-row table:style-name="Row49">
            <table:table-cell table:style-name="Cell170">
              <text:p text:style-name="P380"><text:span text:style-name="T380_1">Output<text:s/>Title<text:s/></text:span></text:p>
            </table:table-cell>
            <table:table-cell table:style-name="Cell171" table:number-columns-spanned="4">
              <text:p text:style-name="P381"><text:span text:style-name="T381_1">Networks,<text:s/>partnerships<text:s/>and<text:s/>peer-peer learning<text:s/>processes<text:s/>supporting<text:s/>knowledge<text:s/>exchange<text:s/>and<text:s/>financial<text:s/>flows that<text:s/>strengthen<text:s/>the<text:s/>blue<text:s/>economy</text:span></text:p>
            </table:table-cell>
            <table:covered-table-cell/>
            <table:covered-table-cell/>
            <table:covered-table-cell/>
          </table:table-row>
          <table:table-row table:style-name="Row50">
            <table:table-cell table:style-name="Cell172" table:number-columns-spanned="2">
              <text:p text:style-name="P382"><text:span text:style-name="T382_1">Output<text:s/>number:<text:s/></text:span></text:p>
            </table:table-cell>
            <table:covered-table-cell/>
            <table:table-cell table:style-name="Cell173">
              <text:p text:style-name="P383"><text:span text:style-name="T383_1">5</text:span></text:p>
            </table:table-cell>
            <table:table-cell table:style-name="Cell174">
              <text:p text:style-name="P384"><text:span text:style-name="T384_1">Output<text:s/>Score:<text:s/></text:span></text:p>
            </table:table-cell>
            <table:table-cell table:style-name="Cell175">
              <text:p text:style-name="P385"><text:span text:style-name="T385_1">A</text:span></text:p>
            </table:table-cell>
          </table:table-row>
          <table:table-row table:style-name="Row51">
            <table:table-cell table:style-name="Cell176" table:number-columns-spanned="2">
              <text:p text:style-name="P386"><text:span text:style-name="T386_1">Impact<text:s/>weighting<text:s/>(%):<text:s text:c="2"/></text:span></text:p>
            </table:table-cell>
            <table:covered-table-cell/>
            <table:table-cell table:style-name="Cell177">
              <text:p text:style-name="P387"><text:span text:style-name="T387_1">1</text:span><text:span text:style-name="T387_2">5</text:span></text:p>
            </table:table-cell>
            <table:table-cell table:style-name="Cell178">
              <text:p text:style-name="P388"><text:span text:style-name="T388_1">Weighting<text:s/>revised<text:s/>since<text:s/>last<text:s/>AR?<text:s/></text:span></text:p>
            </table:table-cell>
            <table:table-cell table:style-name="Cell179">
              <text:p text:style-name="P389"><text:span text:style-name="T389_1">no</text:span></text:p>
            </table:table-cell>
          </table:table-row>
        </table:table>
        <text:p text:style-name="P390"/>
        <table:table table:style-name="Table15">
          <table:table-column table:style-name="Column61"/>
          <table:table-column table:style-name="Column62"/>
          <table:table-column table:style-name="Column63"/>
          <table:table-column table:style-name="Column64"/>
          <table:table-row table:style-name="Row52">
            <table:table-cell table:style-name="Cell180">
              <text:p text:style-name="P391"><text:span text:style-name="T391_1">No</text:span></text:p>
            </table:table-cell>
            <table:table-cell table:style-name="Cell181">
              <text:p text:style-name="P392"><text:span text:style-name="T392_1">Description</text:span></text:p>
            </table:table-cell>
            <table:table-cell table:style-name="Cell182">
              <text:p text:style-name="P393"><text:span text:style-name="T393_1">Milestone</text:span></text:p>
            </table:table-cell>
            <table:table-cell table:style-name="Cell183">
              <text:p text:style-name="P394"><text:span text:style-name="T394_1">Progress</text:span></text:p>
            </table:table-cell>
          </table:table-row>
          <table:table-row table:style-name="Row53">
            <table:table-cell table:style-name="Cell184">
              <text:p text:style-name="P395"><text:span text:style-name="T395_1">5.1</text:span></text:p>
            </table:table-cell>
            <table:table-cell table:style-name="Cell185">
              <text:p text:style-name="P396"><text:span text:style-name="T396_1">Number<text:s/>of<text:s/>networks,<text:s/>partnerships<text:s/>and<text:s/>peer-peer<text:s/>learning<text:s/>processes<text:s/>established<text:s/>or<text:s/>strengthened</text:span></text:p>
            </table:table-cell>
            <table:table-cell table:style-name="Cell186">
              <text:p text:style-name="P397"><text:span text:style-name="T397_1">28</text:span></text:p>
            </table:table-cell>
            <table:table-cell table:style-name="Cell187">
              <text:p text:style-name="P398"><text:span text:style-name="T398_1">Expectations<text:s/></text:span><text:span text:style-name="T398_2">Exceeded</text:span><text:span text:style-name="T398_3">:<text:s/></text:span><text:span text:style-name="T398_4">46</text:span></text:p>
              <text:p text:style-name="P399"><text:span text:style-name="T399_1">COAST<text:s/>Facility<text:s/>have<text:s/>supported<text:s/>six<text:s/>networks<text:s/>and<text:s/>partnerships,<text:s/>AABS<text:s/>has<text:s/>supported<text:s/>and<text:s/>strengthened<text:s/>15<text:s/>networks<text:s/>and<text:s/></text:span><text:span text:style-name="T399_2">peer-peer<text:s/>learning<text:s/>exchanges,<text:s/>and<text:s/>BCAP<text:s/>has<text:s/>established<text:s/>and/or<text:s/>strengthened<text:s/>25<text:s/>taskforces,<text:s/>networks<text:s/>and<text:s/>peer-peer<text:s/>learning<text:s/>processes.<text:s/></text:span></text:p>
            </table:table-cell>
          </table:table-row>
          <table:table-row table:style-name="Row54">
            <table:table-cell table:style-name="Cell188">
              <text:p text:style-name="P400"><text:span text:style-name="T400_1">5.2<text:s/></text:span></text:p>
            </table:table-cell>
            <table:table-cell table:style-name="Cell189">
              <text:p text:style-name="P401"><text:span text:style-name="T401_1">%<text:s/>of<text:s/>networks,<text:s/>partnerships<text:s/>and<text:s/>peer-peer<text:s/>learning<text:s/>processes<text:s/>where<text:s/>stakeholders<text:s/>report<text:s/>objectives<text:s/>being<text:s/>met</text:span></text:p>
            </table:table-cell>
            <table:table-cell table:style-name="Cell190">
              <text:p text:style-name="P402"><text:span text:style-name="T402_1">92%</text:span></text:p>
            </table:table-cell>
            <table:table-cell table:style-name="Cell191">
              <text:p text:style-name="P403"><text:span text:style-name="T403_1">Expectations<text:s/>Not<text:s/>Met:<text:s/></text:span><text:span text:style-name="T403_2">76%</text:span></text:p>
              <text:p text:style-name="P404"><text:span text:style-name="T404_1">O</text:span><text:span text:style-name="T404_2">f<text:s/>the<text:s/>12<text:s/>groups<text:s/></text:span><text:span text:style-name="T404_3">assessed<text:s/></text:span><text:span text:style-name="T404_4">100</text:span><text:span text:style-name="T404_5">%<text:s/>of<text:s/>AABS<text:s/>supported<text:s/>networks<text:s/>and<text:s/>peer-peer<text:s/>exchanges<text:s/>reported<text:s/>meeting<text:s/></text:span><text:span text:style-name="T404_6">all<text:s/>of</text:span><text:span text:style-name="T404_7"><text:s/>their<text:s/>objectives.<text:s/></text:span><text:span text:style-name="T404_8">For<text:s/>BCAP<text:s/>13<text:s/>groups<text:s/>were<text:s/>assessed<text:s/>and<text:s/>62%<text:s/>reported<text:s/>all<text:s/>objectives<text:s/>being<text:s/>met</text:span><text:span text:style-name="T404_9">,<text:s/>with<text:s/>the<text:s/>remaining<text:s/></text:span><text:span text:style-name="T404_10">38%<text:s/>reporting<text:s/>they<text:s/>met<text:s/>more<text:s/>than<text:s/>50%<text:s/>of<text:s/>objectives</text:span><text:span text:style-name="T404_11">.</text:span><text:span text:style-name="T404_12"><text:s/>COAST<text:s/>Facility<text:s/></text:span><text:span text:style-name="T404_13">ha</text:span><text:span text:style-name="T404_14">s<text:s/>not<text:s/>report</text:span><text:span text:style-name="T404_15">ed<text:s/>against</text:span><text:span text:style-name="T404_16"><text:s/>this<text:s/>indicator<text:s/></text:span><text:span text:style-name="T404_17">this<text:s/>FY.</text:span></text:p>
            </table:table-cell>
          </table:table-row>
          <table:table-row table:style-name="Row55">
            <table:table-cell table:style-name="Cell192">
              <text:p text:style-name="P405"><text:span text:style-name="T405_1">5.3</text:span></text:p>
            </table:table-cell>
            <table:table-cell table:style-name="Cell193">
              <text:p text:style-name="P406"><text:span text:style-name="T406_1">%<text:s/>of<text:s/>networks,<text:s/>partnerships<text:s/>and<text:s/>peer-peer<text:s/>learning<text:s/>processes<text:s/>which<text:s/>include<text:s/>participation<text:s/>of<text:s/>marginalised<text:s/>groups</text:span></text:p>
            </table:table-cell>
            <table:table-cell table:style-name="Cell194">
              <text:p text:style-name="P407"><text:span text:style-name="T407_1">65</text:span><text:span text:style-name="T407_2">%</text:span></text:p>
            </table:table-cell>
            <table:table-cell table:style-name="Cell195">
              <text:p text:style-name="P408"><text:span text:style-name="T408_1">E</text:span><text:span text:style-name="T408_2">xpectations</text:span><text:span text:style-name="T408_3"><text:s/></text:span><text:span text:style-name="T408_4">Exceeded</text:span><text:span text:style-name="T408_5">:</text:span><text:span text:style-name="T408_6"><text:s/></text:span><text:span text:style-name="T408_7">93%</text:span></text:p>
              <text:p text:style-name="P409"><text:span text:style-name="T409_1">O</text:span><text:span text:style-name="T409_2">f<text:s/>the<text:s/></text:span><text:span text:style-name="T409_3">30<text:s/>networks,<text:s/>partnerships,<text:s/>and<text:s/>peer-to-peer<text:s/>groups<text:s/>that<text:s/>were<text:s/>assessed<text:s/>this<text:s/>year,<text:s/>9</text:span><text:span text:style-name="T409_4">3</text:span><text:span text:style-name="T409_5">%<text:s/>were<text:s/>reported<text:s/>as<text:s/>inclusive<text:s/>of<text:s/>marginalised<text:s/>groups.</text:span></text:p>
            </table:table-cell>
          </table:table-row>
        </table:table>
        <text:p text:style-name="P410"><text:span text:style-name="T410_1">Briefly<text:s/>describe<text:s/>the<text:s/>output’s<text:s/>activities<text:s/>and<text:s/>provide<text:s/>supporting<text:s/>narrative<text:s/>for<text:s/>the<text:s/>score.<text:s/></text:span></text:p>
        <text:p text:style-name="P411"><text:span text:style-name="T411_1">This<text:s/>output<text:s/>measures<text:s/>the<text:s/>number<text:s/>of<text:s/>networks,<text:s/>partnerships<text:s/>and<text:s/>peer-to-peer<text:s/>learning<text:s/>processes<text:s/>established<text:s/>through<text:s/>the<text:s/>COAST<text:s/>programme<text:s/>that<text:s/>facilitate<text:s/>knowledge<text:s/>exchange<text:s/>and<text:s/>mobilize<text:s/>financial<text:s/>flows<text:s/>to<text:s/>strengthen<text:s/>developing<text:s/>countries<text:s/>blue<text:s/>economies.<text:s/></text:span></text:p>
        <text:p text:style-name="P412"><text:span text:style-name="T412_1">Overall,<text:s/>this<text:s/>output<text:s/>scored<text:s/>an<text:s/></text:span><text:span text:style-name="T412_2">A</text:span><text:span text:style-name="T412_3">.</text:span><text:span text:style-name="T412_4"><text:s/></text:span><text:span text:style-name="T412_5">Two<text:s/>of<text:s/>the<text:s/>three<text:s/>indicators<text:s/>exceeded<text:s/>expectations,<text:s/>including<text:s/>strong<text:s/>performance<text:s/>in<text:s/>establishing<text:s/>and<text:s/>strengthening<text:s/>networks<text:s/>and<text:s/>partnerships,<text:s/>with<text:s/>high<text:s/>participation<text:s/>from<text:s/>marginalised<text:s/>groups.<text:s/>Indicator<text:s/>5.2<text:s/>underperformed,<text:s/></text:span><text:span text:style-name="T412_6">largely</text:span><text:span text:style-name="T412_7"><text:s/>due<text:s/>to<text:s/>limited<text:s/>time<text:s/>between<text:s/>est</text:span><text:span text:style-name="T412_8">ablishing<text:s/>networks<text:s/>and<text:s/>the<text:s/>assessment<text:s/>point,<text:s/>meaning<text:s/>only<text:s/>13<text:s/>of<text:s/>the<text:s/>25<text:s/>groups<text:s/>could<text:s/>be<text:s/>assessed<text:s/>during<text:s/>the<text:s/>reporting<text:s/>period.<text:s/></text:span></text:p>
        <text:p text:style-name="P413"><text:span text:style-name="T413_1">Indicator<text:s/></text:span><text:span text:style-name="T413_2">5.1</text:span><text:span text:style-name="T413_3">,</text:span><text:span text:style-name="T413_4"><text:s/></text:span><text:span text:style-name="T413_5">E</text:span><text:span text:style-name="T413_6">xpectations<text:s/></text:span><text:span text:style-name="T413_7">e</text:span><text:span text:style-name="T413_8">xceeded</text:span><text:span text:style-name="T413_9">:<text:s/></text:span><text:span text:style-name="T413_10">Six<text:s/>partnerships<text:s/>were<text:s/>established<text:s/>or<text:s/>strengthened<text:s/>by<text:s/>the<text:s/>COAST<text:s/>Facility<text:s/>across<text:s/>Indonesia<text:s/>and<text:s/>the<text:s/>Philippines,<text:s/>linking<text:s/>community<text:s/>groups,<text:s/>government<text:s/>agencies,<text:s/>universities,<text:s/>private-sector<text:s/>actors,<text:s/>and<text:s/>conservation<text:s/>partners.<text:s/>These<text:s/>partnerships<text:s/>supported<text:s/>women-led<text:s/>fish<text:s/>processing<text:s/>initiatives,<text:s/>mangrove<text:s/>rehabilitation,<text:s/>blue<text:s/>economy<text:s/>research<text:s/>and<text:s/>monitoring,<text:s/>provincial<text:s/>government<text:s/>alignment,<text:s/>marine<text:s/>conservation<text:s/>in<text:s/>Tawi-Tawi,<text:s/>and<text:s/>shrimp<text:s/>farm<text:s/>improvement<text:s/>plans.<text:s/>Progress<text:s/>demonstrates<text:s/>effective<text:s/>multi-</text:span><text:span text:style-name="T413_11">stakeholder<text:s/>coordination,<text:s/>though<text:s/>activity<text:s/>remains<text:s/>largely<text:s/>at<text:s/>early<text:s/>to<text:s/>intermediate<text:s/>stages<text:s/>of<text:s/>partnership<text:s/>maturity.</text:span></text:p>
        <text:p text:style-name="P414"><text:span text:style-name="T414_1">Under<text:s/>AABS,<text:s/>15<text:s/>peer-learning<text:s/>and<text:s/>knowledge<text:s/>exchange<text:s/>mechanisms<text:s/>were<text:s/>strengthened<text:s/>across<text:s/>digital<text:s/>fisheries,<text:s/>IMTA,<text:s/>post-harvest<text:s/>innovation,<text:s/>seaweed<text:s/>value<text:s/>addition,<text:s/>and<text:s/>broader<text:s/>aquatic<text:s/>food<text:s/>systems.<text:s/>These<text:s/>included<text:s/>the<text:s/>Community<text:s/>Knowledge<text:s/>Hub,<text:s/>regional<text:s/>data<text:s/>harmonisation<text:s/>networks,<text:s/>communities<text:s/>of<text:s/>practice<text:s/>for<text:s/>fishers<text:s/>and<text:s/>enumerators,<text:s/>learning<text:s/>visits,<text:s/>webinars,<text:s/>newsletters,<text:s/>and<text:s/>digital<text:s/>advisory<text:s/>platforms.<text:s/>This<text:s/>reflects<text:s/>strong<text:s/>delivery<text:s/>against<text:s/>knowledge-sharing<text:s/>objectives,<text:s/>with<text:s/>a<text:s/>focus<text:s/>on<text:s/>scaling<text:s/>learning<text:s/>and<text:s/>improving<text:s/>cross-country<text:s/>collaboration.</text:span></text:p>
        <text:p text:style-name="P415"><text:span text:style-name="T415_1">BCAP<text:s/>exceeded<text:s/>its<text:s/>milestone<text:s/>of<text:s/>7<text:s/>by<text:s/>establishing<text:s/>and<text:s/>strengthening<text:s/>25<text:s/>institutional<text:s/>and<text:s/>knowledge-exchange<text:s/>structures<text:s/>in<text:s/>support<text:s/>of<text:s/>NBCAP<text:s/>implementation<text:s/>across<text:s/>Viet<text:s/>Nam,<text:s/>Indonesia,<text:s/>and<text:s/>the<text:s/>Philippines.<text:s/>At<text:s/>the<text:s/>global<text:s/>level,<text:s/>BCAP<text:s/>also<text:s/>supported<text:s/>expert<text:s/>and<text:s/>taskforce<text:s/>mechanisms<text:s/>on<text:s/>blue<text:s/>carbon<text:s/>finance,<text:s/>private<text:s/>sector<text:s/>engagement,<text:s/>investment<text:s/>pathways,<text:s/>and<text:s/>benefit-sharing.</text:span><text:span text:style-name="T415_2"><text:s/></text:span><text:span text:style-name="T415_3">This<text:s/>suggests</text:span><text:span text:style-name="T415_4"><text:s/>strong<text:s/>progress<text:s/>towards<text:s/></text:span><text:span text:style-name="T415_5">embedding<text:s/>these<text:s/>approaches<text:s/>and<text:s/>sustaining</text:span><text:span text:style-name="T415_6"><text:s/>collaboration</text:span><text:span text:style-name="T415_7"><text:s/>over<text:s/>time.</text:span><text:span text:style-name="T415_8"><text:s/>BCAP’s<text:s/>strong<text:s/>emphasis<text:s/>on<text:s/>global<text:s/>convening<text:s/>and<text:s/>multi-stakeholder<text:s/>engagement</text:span><text:span text:style-name="T415_9"><text:s/>has<text:s/>helped<text:s/>to<text:s/></text:span><text:span text:style-name="T415_10">expand<text:s/>the<text:s/>number<text:s/>of<text:s/>platforms<text:s/>beyond<text:s/>initial<text:s/>projections.</text:span></text:p>
        <text:p text:style-name="P416"><text:span text:style-name="T416_1">Indicator<text:s/></text:span><text:span text:style-name="T416_2">5.2</text:span><text:span text:style-name="T416_3">,</text:span><text:span text:style-name="T416_4"><text:s/></text:span><text:span text:style-name="T416_5">E</text:span><text:span text:style-name="T416_6">xpectations</text:span><text:span text:style-name="T416_7"><text:s/></text:span><text:span text:style-name="T416_8">n</text:span><text:span text:style-name="T416_9">ot<text:s/></text:span><text:span text:style-name="T416_10">m</text:span><text:span text:style-name="T416_11">et</text:span><text:span text:style-name="T416_12">:<text:s/></text:span><text:span text:style-name="T416_13">Under<text:s/>AABS,<text:s/>13<text:s/>of<text:s/>the<text:s/></text:span><text:span text:style-name="T416_14">1</text:span><text:span text:style-name="T416_15">6</text:span><text:span text:style-name="T416_16"><text:s/>groups<text:s/>established<text:s/>or<text:s/>strengthened<text:s/>met<text:s/>their<text:s/>stated<text:s/>objectives,<text:s/>with<text:s/>the<text:s/>remaining<text:s/>3<text:s/>achieving<text:s/>over<text:s/>50%<text:s/>of<text:s/>their<text:s/>objectives.<text:s/>This<text:s/>indicates<text:s/>broadly<text:s/>strong<text:s/>performance,<text:s/>with<text:s/>most<text:s/>groups<text:s/>reaching<text:s/>intended<text:s/>outcomes<text:s/>and<text:s/>partial<text:s/>progress<text:s/>among<text:s/>the<text:s/>remainder.<text:s/></text:span><text:span text:style-name="T416_17">Under<text:s/>BCAP,<text:s/>25<text:s/>groups<text:s/>were<text:s/>established<text:s/>or<text:s/>strengthened;<text:s/>however,<text:s/>only<text:s/>13<text:s/>have<text:s/>been<text:s/>assessed<text:s/>to<text:s/>date.<text:s/>Of<text:s/>those<text:s/>assessed,<text:s/>8<text:s/>met<text:s/>all<text:s/>objectives<text:s/>and<text:s/>5<text:s/>achieved<text:s/>more<text:s/>than<text:s/>50%<text:s/>of<text:s/>their<text:s/>objectives.<text:s/>The<text:s/>milestone<text:s/>was<text:s/>not<text:s/>met<text:s/>primarily<text:s/>due<text:s/>to<text:s/>the<text:s/>timing<text:s/>of<text:s/>network<text:s/>establishment<text:s/>and<text:s/>assessment.<text:s/>FY3<text:s/>saw<text:s/>a<text:s/>rapid<text:s/>expansion<text:s/>of<text:s/>networks<text:s/>and<text:s/>partnerships,<text:s/>particularly<text:s/>in<text:s/>Viet<text:s/>Nam<text:s/>where<text:s/>many<text:s/>structures<text:s/>were<text:s/>newly<text:s/>established.<text:s/>As<text:s/>a<text:s/>result,<text:s/>12<text:s/>groups<text:s/>had<text:s/>not<text:s/>yet<text:s/>completed<text:s/>a<text:s/>full<text:s/>cycle<text:s/>of<text:s/>activity<text:s/>and<text:s/>stakeholder<text:s/>feedback<text:s/>and<text:s/>therefore<text:s/>could<text:s/>not<text:s/>be<text:s/>assessed<text:s/>within<text:s/>the<text:s/>reporting<text:s/>period.<text:s/>While<text:s/>assessed<text:s/>networks<text:s/>performed<text:s/>strongly,<text:s/>the<text:s/>inclusion<text:s/>of<text:s/>these<text:s/>newly<text:s/>established,<text:s/>unassessed<text:s/>groups<text:s/>reduced<text:s/>the<text:s/>overall<text:s/>percentage<text:s/>reported<text:s/>against<text:s/>the<text:s/>indicator.</text:span></text:p>
        <text:p text:style-name="P417"><text:span text:style-name="T417_1">Indicator<text:s/></text:span><text:span text:style-name="T417_2">5.3</text:span><text:span text:style-name="T417_3">,</text:span><text:span text:style-name="T417_4"><text:s/></text:span><text:span text:style-name="T417_5">Expectations</text:span><text:span text:style-name="T417_6"><text:s/></text:span><text:span text:style-name="T417_7">m</text:span><text:span text:style-name="T417_8">et</text:span><text:span text:style-name="T417_9">:<text:s/></text:span><text:span text:style-name="T417_10">The<text:s/>COAST<text:s/>Facility<text:s/>did<text:s/>not<text:s/>set<text:s/>a<text:s/>formal<text:s/>milestone</text:span><text:span text:style-name="T417_11"><text:s/></text:span><text:span text:style-name="T417_12">this<text:s/>indicator<text:s/></text:span><text:span text:style-name="T417_13">in<text:s/>Year<text:s/>3<text:s/>as<text:s/>the<text:s/>portfolio<text:s/>was<text:s/>still<text:s/>being<text:s/>mobilised</text:span><text:span text:style-name="T417_14">.</text:span><text:span text:style-name="T417_15"><text:s/></text:span><text:span text:style-name="T417_16">H</text:span><text:span text:style-name="T417_17">owever,<text:s/>all<text:s/>five<text:s/>partnerships<text:s/>and<text:s/>networks<text:s/>in<text:s/>scope<text:s/>demonstrated<text:s/>high<text:s/>levels<text:s/>of<text:s/>participation<text:s/>by<text:s/>marginalised<text:s/>groups.<text:s/>One<text:s/>partnership<text:s/>(Tawi-Tawi),<text:s/>established<text:s/>during<text:s/>the<text:s/>year,<text:s/>has<text:s/>not<text:s/>yet<text:s/>been<text:s/>assessed<text:s/>for<text:s/>participation.</text:span><text:span text:style-name="T417_18"><text:s/></text:span><text:span text:style-name="T417_19">Under<text:s/>AABS,<text:s/>13<text:s/>of<text:s/>15<text:s/>networks,<text:s/>partnerships,<text:s/>and<text:s/>peer-learning<text:s/>mechanisms<text:s/>were<text:s/>reported<text:s/>as<text:s/>inclusive<text:s/>of<text:s/>marginalised<text:s/>groups.<text:s/>Participants<text:s/>included<text:s/>women,<text:s/>youth,<text:s/>small-scale<text:s/>fishers,<text:s/>processors,<text:s/>cooperative<text:s/>members,<text:s/>community<text:s/>enumerators,<text:s/>and<text:s/>smallholder<text:s/>aquaculture<text:s/>farmers.<text:s/>Engagement<text:s/>was<text:s/>primarily<text:s/>consultative,<text:s/>with<text:s/>stakeholders<text:s/>contributing<text:s/>through<text:s/>forums,<text:s/>workshops,<text:s/>surveys,<text:s/>breakout<text:s/>groups,<text:s/>validation<text:s/>sessions,<text:s/>and<text:s/>tool<text:s/>testing.</text:span><text:span text:style-name="T417_20"><text:s/></text:span><text:span text:style-name="T417_21">Under<text:s/>BCAP,<text:s/>10<text:s/>of<text:s/>25<text:s/>networks,<text:s/>partnerships,<text:s/>and<text:s/>knowledge<text:s/>exchange<text:s/>mechanisms<text:s/>were<text:s/>assessed<text:s/>for<text:s/>participation,<text:s/>all<text:s/>of<text:s/>which<text:s/>met<text:s/>inclusivity<text:s/>criteria.<text:s/>The<text:s/>remaining<text:s/>15<text:s/>were<text:s/>either<text:s/>newly<text:s/>established</text:span><text:span text:style-name="T417_22">,<text:s/></text:span><text:span text:style-name="T417_23">particularly<text:s/>in<text:s/>Viet<text:s/>Nam</text:span><text:span text:style-name="T417_24">,<text:s/></text:span><text:span text:style-name="T417_25">or<text:s/>assessed<text:s/>as<text:s/>not<text:s/>applicable<text:s/>due<text:s/>to<text:s/>their<text:s/>technical<text:s/>focus<text:s/>(e.g.<text:s/>science,<text:s/>technology,<text:s/>and<text:s/>innovation<text:s/>taskforces).</text:span></text:p>
        <text:p text:style-name="P418"><text:span text:style-name="T418_1">Describe<text:s/>any<text:s/>changes</text:span><text:span text:style-name="T418_2"><text:s/>to</text:span><text:span text:style-name="T418_3"><text:s/>this<text:s/>output</text:span><text:span text:style-name="T418_4"><text:s/>during<text:s/>the<text:s/>past<text:s/>year</text:span><text:span text:style-name="T418_5">,<text:s/>and<text:s/>any<text:s/>planned<text:s/>changes<text:s/></text:span><text:span text:style-name="T418_6">as<text:s/>a<text:s/>result<text:s/>of</text:span><text:span text:style-name="T418_7"><text:s/>this<text:s/>review.</text:span><text:span text:style-name="T418_8"><text:s/></text:span></text:p>
        <text:p text:style-name="P419"/>
        <text:p text:style-name="P420"><text:span text:style-name="T420_1">In<text:s/>Year<text:s/>3,<text:s/>Itad<text:s/>reviewed<text:s/>and<text:s/>updated<text:s/>the<text:s/>COAST<text:s/>logframe,<text:s/>ToC<text:s/>and<text:s/>indicator<text:s/>reference<text:s/>sheets<text:s/></text:span><text:span text:style-name="T420_2">in<text:s/>light<text:s/>of</text:span><text:span text:style-name="T420_3"><text:s/>lesson<text:s/>learnt<text:s/>during<text:s/>the<text:s/>24-25<text:s/>Annual<text:s/>review.<text:s/>As<text:s/>part<text:s/>of<text:s/>this<text:s/>the<text:s/></text:span><text:span text:style-name="T420_4">COAST<text:s/></text:span><text:span text:style-name="T420_5">Facility<text:s/>was<text:s/>integrated<text:s/>into<text:s/>the<text:s/>programme-wide<text:s/>logframe<text:s/>following<text:s/>its<text:s/>mobilisation<text:s/>in<text:s/>September<text:s/>2025.</text:span><text:span text:style-name="T420_6"><text:s/>See<text:s/>Output<text:s/>1<text:s/>for<text:s/>further<text:s/>information.</text:span></text:p>
        <text:p text:style-name="P421"/>
        <text:p text:style-name="P422"><text:span text:style-name="T422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/text:p>
        <text:p text:style-name="P423"/>
        <text:p text:style-name="P424"><text:span text:style-name="T424_1">Recommendations<text:s/>from<text:s/>the<text:s/>previous<text:s/>Annual<text:s/>Review<text:s/>were<text:s/>consolidated<text:s/>into<text:s/>nine<text:s/>overarching<text:s/>actions,<text:s/>with<text:s/>progress<text:s/>against<text:s/>each<text:s/>set<text:s/>out<text:s/>in<text:s/>Annex<text:s/>A.</text:span><text:span text:style-name="T424_2"><text:s/></text:span><text:span text:style-name="T424_3">For<text:s/>Year<text:s/>3,<text:s/>we<text:s/>have<text:s/>identified<text:s/>the<text:s/>following<text:s/>lessons<text:s/>and<text:s/>recommendations</text:span></text:p>
        <text:list text:style-name="LS21" xml:id="list35">
          <text:list-item>
            <text:p text:style-name="P425"><text:span text:style-name="T425_1">Output<text:s/>5<text:s/>Lesson<text:s/>1:</text:span><text:span text:style-name="T425_2"><text:s/>Inclusive<text:s/>participation<text:s/>can<text:s/>be<text:s/>achieved<text:s/>at<text:s/>scale,<text:s/>but<text:s/>depth<text:s/>varies.<text:s/>High<text:s/>levels<text:s/>of<text:s/>inclusion<text:s/>(5.3)<text:s/>demonstrate<text:s/>effective<text:s/>outreach<text:s/>to<text:s/>marginalised<text:s/>groups,<text:s/>but<text:s/>participation<text:s/>was<text:s/>often<text:s/>consultative<text:s/>rather<text:s/>than<text:s/>decision-making.</text:span></text:p>
          </text:list-item>
          <text:list-item>
            <text:p text:style-name="P426"><text:span text:style-name="T426_1">Output<text:s/>5<text:s/>Recommendation<text:s/></text:span><text:span text:style-name="T426_2">1</text:span><text:span text:style-name="T426_3">:</text:span><text:span text:style-name="T426_4"><text:s/>Strengthen<text:s/>depth<text:s/>of<text:s/>participation<text:s/>over<text:s/>time<text:s/>by<text:s/>building<text:s/>pathways<text:s/>for<text:s/>marginalised<text:s/>groups<text:s/>to<text:s/>take<text:s/>on<text:s/>more<text:s/>active<text:s/>roles<text:s/>in<text:s/>governance,<text:s/>co-design,<text:s/>and<text:s/>decision-making<text:s/>within<text:s/>networks.</text:span></text:p>
          </text:list-item>
        </text:list>
        <text:p text:style-name="P427"/>
        <text:h text:style-name="P428" text:outline-level="2"><text:span text:style-name="T428_1">C.</text:span><text:span text:style-name="T428_2"><text:s/>DETAILED<text:s/>OUTPUT<text:s/>SCORING</text:span><text:span text:style-name="T428_3"><text:s/></text:span><text:span text:style-name="T428_4">[aim<text:s/>for<text:s/>1<text:s/>page<text:s/>per<text:s/>output]</text:span></text:h>
        <text:p text:style-name="P429"/>
        <table:table table:style-name="Table16">
          <table:table-column table:style-name="Column65"/>
          <table:table-column table:style-name="Column66"/>
          <table:table-column table:style-name="Column67"/>
          <table:table-column table:style-name="Column68"/>
          <table:table-column table:style-name="Column69"/>
          <table:table-row table:style-name="Row56">
            <table:table-cell table:style-name="Cell196">
              <text:p text:style-name="P430"><text:span text:style-name="T430_1">Output<text:s/>Title<text:s/></text:span></text:p>
            </table:table-cell>
            <table:table-cell table:style-name="Cell197" table:number-columns-spanned="4">
              <text:p text:style-name="P431"><text:span text:style-name="T431_1">Financial<text:s/>roadmaps<text:s/>and<text:s/>pipelines<text:s/>of<text:s/>viable<text:s/>projects<text:s/>are<text:s/>established</text:span></text:p>
            </table:table-cell>
            <table:covered-table-cell/>
            <table:covered-table-cell/>
            <table:covered-table-cell/>
          </table:table-row>
          <table:table-row table:style-name="Row57">
            <table:table-cell table:style-name="Cell198" table:number-columns-spanned="2">
              <text:p text:style-name="P432"><text:span text:style-name="T432_1">Output<text:s/>number:<text:s/></text:span></text:p>
            </table:table-cell>
            <table:covered-table-cell/>
            <table:table-cell table:style-name="Cell199">
              <text:p text:style-name="P433"><text:span text:style-name="T433_1">6</text:span></text:p>
            </table:table-cell>
            <table:table-cell table:style-name="Cell200">
              <text:p text:style-name="P434"><text:span text:style-name="T434_1">Output<text:s/>Score:<text:s/></text:span></text:p>
            </table:table-cell>
            <table:table-cell table:style-name="Cell201">
              <text:p text:style-name="P435"><text:span text:style-name="T435_1"><text:s/></text:span><text:span text:style-name="T435_2">B</text:span></text:p>
            </table:table-cell>
          </table:table-row>
          <table:table-row table:style-name="Row58">
            <table:table-cell table:style-name="Cell202" table:number-columns-spanned="2">
              <text:p text:style-name="P436"><text:span text:style-name="T436_1">Impact<text:s/>weighting<text:s/>(%):<text:s text:c="2"/></text:span></text:p>
            </table:table-cell>
            <table:covered-table-cell/>
            <table:table-cell table:style-name="Cell203">
              <text:p text:style-name="P437"><text:span text:style-name="T437_1">1</text:span><text:span text:style-name="T437_2">5</text:span></text:p>
            </table:table-cell>
            <table:table-cell table:style-name="Cell204">
              <text:p text:style-name="P438"><text:span text:style-name="T438_1">Weighting<text:s/>revised<text:s/>since<text:s/>last<text:s/>AR?<text:s/></text:span></text:p>
            </table:table-cell>
            <table:table-cell table:style-name="Cell205">
              <text:p text:style-name="P439"><text:span text:style-name="T439_1">No</text:span></text:p>
            </table:table-cell>
          </table:table-row>
        </table:table>
        <text:p text:style-name="P440"/>
        <table:table table:style-name="Table17">
          <table:table-column table:style-name="Column70"/>
          <table:table-column table:style-name="Column71"/>
          <table:table-column table:style-name="Column72"/>
          <table:table-column table:style-name="Column73"/>
          <table:table-row table:style-name="Row59">
            <table:table-cell table:style-name="Cell206">
              <text:p text:style-name="P441"><text:span text:style-name="T441_1">No</text:span></text:p>
            </table:table-cell>
            <table:table-cell table:style-name="Cell207">
              <text:p text:style-name="P442"><text:span text:style-name="T442_1">Description</text:span></text:p>
            </table:table-cell>
            <table:table-cell table:style-name="Cell208">
              <text:p text:style-name="P443"><text:span text:style-name="T443_1">Milestone</text:span></text:p>
            </table:table-cell>
            <table:table-cell table:style-name="Cell209">
              <text:p text:style-name="P444"><text:span text:style-name="T444_1">Progress<text:s/></text:span></text:p>
            </table:table-cell>
          </table:table-row>
          <table:table-row table:style-name="Row60">
            <table:table-cell table:style-name="Cell210">
              <text:p text:style-name="P445"><text:span text:style-name="T445_1">6.1</text:span></text:p>
            </table:table-cell>
            <table:table-cell table:style-name="Cell211">
              <text:p text:style-name="P446"><text:span text:style-name="T446_1">Financial<text:s/>roadmaps<text:s/>developed<text:s/>or<text:s/>strengthened<text:s/>(public/private)</text:span></text:p>
            </table:table-cell>
            <table:table-cell table:style-name="Cell212">
              <text:p text:style-name="P447"><text:span text:style-name="T447_1">1</text:span></text:p>
            </table:table-cell>
            <table:table-cell table:style-name="Cell213">
              <text:p text:style-name="P448"><text:span text:style-name="T448_1">Expectations<text:s/></text:span><text:span text:style-name="T448_2">M</text:span><text:span text:style-name="T448_3">et:<text:s/></text:span><text:span text:style-name="T448_4">1</text:span></text:p>
              <text:p text:style-name="P449"><text:span text:style-name="T449_1">COAST<text:s/>Facility<text:s/>reported<text:s/>against<text:s/>this<text:s/>indicator<text:s/></text:span><text:span text:style-name="T449_2">defining<text:s/>the<text:s/>investment<text:s/>structure,<text:s/>co-finance<text:s/>pathways<text:s/>and<text:s/>resource<text:s/>mobilisation<text:s/>plan<text:s/>needed<text:s/>for<text:s/>a<text:s/>Green<text:s/>Climate<text:s/>Fund<text:s/>proposal<text:s/>for<text:s/>climate-resilient<text:s/>waste<text:s/>management<text:s/>in<text:s/>Tanzania.</text:span><text:span text:style-name="T449_3"><text:s/></text:span></text:p>
            </table:table-cell>
          </table:table-row>
          <table:table-row table:style-name="Row61">
            <table:table-cell table:style-name="Cell214">
              <text:p text:style-name="P450"><text:span text:style-name="T450_1">6.2</text:span></text:p>
            </table:table-cell>
            <table:table-cell table:style-name="Cell215">
              <text:p text:style-name="P451"><text:span text:style-name="T451_1">Number<text:s/>of<text:s/>climate<text:s/>finance<text:s/>providers<text:s/>engaged</text:span></text:p>
            </table:table-cell>
            <table:table-cell table:style-name="Cell216">
              <text:p text:style-name="P452"><text:span text:style-name="T452_1">15</text:span></text:p>
            </table:table-cell>
            <table:table-cell table:style-name="Cell217">
              <text:p text:style-name="P453"><text:span text:style-name="T453_1">Expectations</text:span><text:span text:style-name="T453_2"><text:s/></text:span><text:span text:style-name="T453_3">s</text:span><text:span text:style-name="T453_4">ubstantially</text:span><text:span text:style-name="T453_5"><text:s/></text:span><text:span text:style-name="T453_6">Exceeded</text:span><text:span text:style-name="T453_7">:<text:s/></text:span><text:span text:style-name="T453_8">31</text:span></text:p>
              <text:p text:style-name="P454"><text:span text:style-name="T454_1">COAST<text:s/>Facility<text:s/>reported<text:s/>engagement<text:s/>with<text:s/>1<text:s/>climate<text:s/>funder,<text:s/>while<text:s/>BCAP<text:s/>reported<text:s/>engagement<text:s/>with<text:s/>30<text:s/>funders,<text:s/>11<text:s/>of<text:s/>which<text:s/>were<text:s/>new<text:s/>this<text:s/>year.<text:s/></text:span></text:p>
            </table:table-cell>
          </table:table-row>
          <table:table-row table:style-name="Row62">
            <table:table-cell table:style-name="Cell218">
              <text:p text:style-name="P455"><text:span text:style-name="T455_1">6.3</text:span></text:p>
            </table:table-cell>
            <table:table-cell table:style-name="Cell219">
              <text:p text:style-name="P456"><text:span text:style-name="T456_1">Number<text:s/>of<text:s/>viable<text:s/>projects<text:s/>in<text:s/>the<text:s/>pipeline(s)</text:span></text:p>
            </table:table-cell>
            <table:table-cell table:style-name="Cell220">
              <text:p text:style-name="P457"><text:span text:style-name="T457_1">13<text:s/></text:span></text:p>
            </table:table-cell>
            <table:table-cell table:style-name="Cell221">
              <text:p text:style-name="P458"><text:span text:style-name="T458_1">Expectations<text:s/>Not<text:s/>Met:<text:s/></text:span><text:span text:style-name="T458_2">7</text:span></text:p>
              <text:p text:style-name="P459"><text:span text:style-name="T459_1">COAST<text:s/>Facility<text:s/>reported<text:s/>one<text:s/>viable<text:s/>project<text:s/>which<text:s/>has<text:s/>been<text:s/>submitted<text:s/>to<text:s/>GCF,<text:s/>and<text:s/>BCAP<text:s/>is<text:s/>supporting<text:s/>6<text:s/>identified<text:s/>projects.</text:span><text:span text:style-name="T459_2"><text:s/></text:span></text:p>
            </table:table-cell>
          </table:table-row>
        </table:table>
        <text:p text:style-name="P460"><text:span text:style-name="T460_1">Briefly<text:s/>describe<text:s/>the<text:s/>output’s<text:s/>activities<text:s/>and<text:s/>provide<text:s/>supporting<text:s/>narrative<text:s/>for<text:s/>the<text:s/>score.<text:s/></text:span></text:p>
        <text:p text:style-name="P461"><text:span text:style-name="T461_1">Overall,<text:s/>this<text:s/>output<text:s/>scored<text:s/>an<text:s/></text:span><text:span text:style-name="T461_2">B</text:span><text:span text:style-name="T461_3">.</text:span><text:span text:style-name="T461_4"><text:s/></text:span><text:span text:style-name="T461_5">This<text:s/>output<text:s/>measures<text:s/>the<text:s/>number<text:s/>of<text:s/>financial<text:s/>roadmaps<text:s/>and<text:s/>pipelines<text:s/>of<text:s/>viable<text:s/>projects<text:s/>that<text:s/>are<text:s/>established<text:s/>through<text:s/>the<text:s/>COAST<text:s/>programme.<text:s/></text:span><text:span text:style-name="T461_6">Whilst<text:s/></text:span><text:span text:style-name="T461_7">the<text:s/>programme<text:s/></text:span><text:span text:style-name="T461_8">developed<text:s/>a<text:s/>financial<text:s/>roadmap</text:span><text:span text:style-name="T461_9"><text:s/>(6.1)</text:span><text:span text:style-name="T461_10"><text:s/>and<text:s/></text:span><text:span text:style-name="T461_11">substantially<text:s/>exceeded<text:s/>expectations<text:s/>in<text:s/>the<text:s/>number<text:s/>of<text:s/></text:span><text:span text:style-name="T461_12">finance<text:s/>providers<text:s/></text:span><text:span text:style-name="T461_13">partners<text:s/>engaged</text:span><text:span text:style-name="T461_14"><text:s/>(6.</text:span><text:span text:style-name="T461_15">2)</text:span><text:span text:style-name="T461_16">,<text:s/>it<text:s/>failed<text:s/>to<text:s/>deliver<text:s/>the<text:s/>number<text:s/></text:span><text:span text:style-name="T461_17">of<text:s/>viable<text:s/></text:span><text:span text:style-name="T461_18">projects<text:s/>required</text:span><text:span text:style-name="T461_19"><text:s/>(6.3)</text:span><text:span text:style-name="T461_20"><text:s/>and<text:s/>ultimately<text:s/>missed<text:s/></text:span><text:span text:style-name="T461_21">its<text:s/>intermediate<text:s/>outcome<text:s/>indicator</text:span><text:span text:style-name="T461_22"><text:s/>(4)</text:span><text:span text:style-name="T461_23"><text:s/>targets<text:s/>for<text:s/></text:span><text:span text:style-name="T461_24">blue<text:s/>economy<text:s/>finance<text:s/>leverage</text:span><text:span text:style-name="T461_25">,<text:s/>justifying<text:s/>the<text:s/>scoring.<text:s/></text:span></text:p>
        <text:p text:style-name="P462"><text:span text:style-name="T462_1">Indicator<text:s/></text:span><text:span text:style-name="T462_2">6.1.<text:s/>Expectations<text:s/></text:span><text:span text:style-name="T462_3">m</text:span><text:span text:style-name="T462_4">et</text:span><text:span text:style-name="T462_5">:<text:s/></text:span><text:span text:style-name="T462_6">Only<text:s/>the<text:s/>COAST<text:s/>Facility<text:s/>reported<text:s/>against<text:s/>this<text:s/>indicator.<text:s/>In<text:s/>FY25–26,<text:s/></text:span><text:span text:style-name="T462_7">the<text:s/>COAST<text:s/>Facility</text:span><text:span text:style-name="T462_8"><text:s/>developed<text:s/>a<text:s/>roadmap<text:s/>to<text:s/>define<text:s/>Tanzania’s<text:s/>G</text:span><text:span text:style-name="T462_9">reen<text:s/></text:span><text:span text:style-name="T462_10">C</text:span><text:span text:style-name="T462_11">limate<text:s/>Fund</text:span><text:span text:style-name="T462_12"><text:s/>(GCF)</text:span><text:span text:style-name="T462_13"><text:s/>investment<text:s/>and<text:s/>financing<text:s/>pathway<text:s/>for<text:s/>climate-resilient<text:s/>waste<text:s/>systems.<text:s/>The<text:s/>roadmap<text:s/>clarifies<text:s/>priority<text:s/>interventions,<text:s/>co-financing<text:s/>routes,<text:s/>and<text:s/>municipal<text:s/>funding<text:s/>flows,<text:s/>providing<text:s/>a<text:s/>more<text:s/>structured<text:s/>basis<text:s/>for<text:s/>investment<text:s/>planning.<text:s/></text:span><text:span text:style-name="T462_14">Submission<text:s/>readiness<text:s/>has<text:s/>been<text:s/>strengthened</text:span><text:span text:style-name="T462_15"><text:s/>by<text:s/>clarifying<text:s/>roles,<text:s/>sequencing,<text:s/>and<text:s/>key<text:s/>milestones<text:s/>within<text:s/>the<text:s/>GCF<text:s/>process,<text:s/>helping<text:s/>to<text:s/>reduce<text:s/>bottlenecks<text:s/>and<text:s/>minimise<text:s/>the<text:s/>risk<text:s/>of<text:s/>rework<text:s/>at<text:s/>later<text:s/>stages.</text:span></text:p>
        <text:p text:style-name="P463"><text:span text:style-name="T463_1">Indicator<text:s/></text:span><text:span text:style-name="T463_2">6.2.<text:s/></text:span><text:span text:style-name="T463_3">Expectations<text:s/></text:span><text:span text:style-name="T463_4">e</text:span><text:span text:style-name="T463_5">xceeded</text:span><text:span text:style-name="T463_6">:<text:s/></text:span><text:span text:style-name="T463_7">The<text:s/>COAST<text:s/>Facility<text:s/>did<text:s/>not<text:s/>set<text:s/>a<text:s/>milestone<text:s/>for<text:s/>the<text:s/>indicator,<text:s/>reflecting<text:s/>its<text:s/>early<text:s/>stage<text:s/>of<text:s/>implementation<text:s/>and<text:s/>the<text:s/>evolving<text:s/>nature<text:s/>of<text:s/>its<text:s/>climate<text:s/>finance<text:s/>work</text:span><text:span text:style-name="T463_8">.</text:span><text:span text:style-name="T463_9"><text:s/>Despite<text:s/>the<text:s/>absence<text:s/>of<text:s/>a<text:s/>milestone,<text:s/>the<text:s/>Facility<text:s/>has<text:s/>engaged<text:s/>one<text:s/>climate<text:s/>finance<text:s/>provider,<text:s/>the<text:s/>Green<text:s/>Climate<text:s/>Fund<text:s/>(GCF).<text:s/>This<text:s/>reflects<text:s/>a<text:s/>targeted<text:s/>and<text:s/>depth-focused<text:s/>approach<text:s/>to<text:s/>engagement<text:s/>at<text:s/>this<text:s/>stage.<text:s/>The<text:s/>report<text:s/>highlights<text:s/>that<text:s/>GCF<text:s/>engagement<text:s/>has<text:s/>strengthened<text:s/>through<text:s/>improved<text:s/>coordination,<text:s/>clearer<text:s/>submission<text:s/>planning,<text:s/>and<text:s/>alignment<text:s/>around<text:s/>requirements,<text:s/>supported<text:s/>by<text:s/>consultations<text:s/>and<text:s/>validation<text:s/>workshops<text:s/>in<text:s/>Tanzania.<text:s/>This<text:s/>approach<text:s/>is<text:s/>consistent<text:s/>with<text:s/>the<text:s/>Facility’s<text:s/>broader<text:s/>focus<text:s/>on<text:s/>developing<text:s/>investment<text:s/>pathways<text:s/>and<text:s/>increasing<text:s/>readiness<text:s/>for<text:s/>future<text:s/>financing</text:span><text:span text:style-name="T463_10">.<text:s/></text:span><text:span text:style-name="T463_11">BCAP<text:s/>set<text:s/>a<text:s/>milestone<text:s/>of<text:s/>engaging<text:s/>15<text:s/>climate<text:s/>finance<text:s/>providers<text:s/></text:span><text:span text:style-name="T463_12">in<text:s/>Year<text:s/>3,<text:s/>with</text:span><text:span text:style-name="T463_13"><text:s/></text:span><text:span text:style-name="T463_14">p</text:span><text:span text:style-name="T463_15">erformance</text:span><text:span text:style-name="T463_16"><text:s/>substantially<text:s/></text:span><text:span text:style-name="T463_17">exceed</text:span><text:span text:style-name="T463_18">ing</text:span><text:span text:style-name="T463_19"><text:s/>expectations,<text:s/></text:span><text:span text:style-name="T463_20">engaging<text:s/></text:span><text:span text:style-name="T463_21">30<text:s/>climate<text:s/>finance<text:s/>actors<text:s/></text:span><text:span text:style-name="T463_22">in<text:s/>total</text:span><text:span text:style-name="T463_23">.<text:s/>This<text:s/>reflected<text:s/>stronger<text:s/>than<text:s/>anticipated<text:s/>investor<text:s/>interest<text:s/>and<text:s/>BCAP’S<text:s/>multi-layered<text:s/>engagement<text:s/>approach,<text:s/>including<text:s/>global<text:s/>workshops,<text:s/>in-country<text:s/>finance<text:s/>dialogues<text:s/>and<text:s/>h</text:span><text:span text:style-name="T463_24">igh-profile<text:s/>convenings.<text:s/>The<text:s/>development<text:s/>of<text:s/>investment<text:s/>guidance<text:s/>and<text:s/>a<text:s/>pipeline<text:s/>of<text:s/>investable<text:s/>projects<text:s/>further<text:s/>helped<text:s/>translate<text:s/>national<text:s/>priorities<text:s/>into<text:s/>tangible<text:s/>opportunities<text:s/>for<text:s/>financiers,<text:s/>laying<text:s/>the<text:s/>groundwork<text:s/>for<text:s/></text:span><text:span text:style-name="T463_25">future<text:s/>capital<text:s/>mobilisation.<text:s/></text:span></text:p>
        <text:p text:style-name="P464"><text:span text:style-name="T464_1">Indicator<text:s/></text:span><text:span text:style-name="T464_2">6.3</text:span><text:span text:style-name="T464_3">.<text:s/></text:span><text:span text:style-name="T464_4">Expectation</text:span><text:span text:style-name="T464_5">s<text:s/></text:span><text:span text:style-name="T464_6">n</text:span><text:span text:style-name="T464_7">ot<text:s/></text:span><text:span text:style-name="T464_8">m</text:span><text:span text:style-name="T464_9">et</text:span><text:span text:style-name="T464_10">:<text:s/></text:span><text:span text:style-name="T464_11">COAST<text:s/>Facility<text:s/>did<text:s/>not<text:s/>set<text:s/>a<text:s/>milestone<text:s/>for<text:s/>direct<text:s/>beneficiaries<text:s/>in<text:s/>Year<text:s/>3<text:s/>as<text:s/>the<text:s/>portfolio<text:s/>was<text:s/>still<text:s/>being<text:s/>mobilised</text:span><text:span text:style-name="T464_12">.</text:span><text:span text:style-name="T464_13"><text:s/>Despite<text:s/>this,<text:s/>progress<text:s/>was<text:s/>made<text:s/>through<text:s/></text:span><text:span text:style-name="T464_14">prepa</text:span><text:span text:style-name="T464_15">ra</text:span><text:span text:style-name="T464_16">tory<text:s/></text:span><text:span text:style-name="T464_17">activities</text:span><text:span text:style-name="T464_18">,<text:s/>including<text:s/>the<text:s/>development<text:s/>of<text:s/>a<text:s/>financing<text:s/>roadmap<text:s/>for<text:s/>a<text:s/>Green<text:s/>Climate<text:s/>Fund<text:s/>proposal<text:s/>in<text:s/>Tanzania<text:s/>and<text:s/></text:span><text:span text:style-name="T464_19">engagement</text:span><text:span text:style-name="T464_20"><text:s/>with<text:s/>climate<text:s/>finance<text:s/>providers.<text:s/>This<text:s/>has<text:s/>supported<text:s/>the<text:s/>development<text:s/>of<text:s/>one<text:s/>investable<text:s/>project<text:s/>in<text:s/>the<text:s/>pipeline,<text:s/>the<text:s/>Climate<text:s/>Resilient<text:s/>Waste<text:s/>Management<text:s/>in<text:s/>Tanzania<text:s/></text:span><text:span text:style-name="T464_21">Coastal<text:s/>Cities<text:s/>(CREW-MAC)<text:s/>proje</text:span><text:span text:style-name="T464_22">ct,<text:s/>which<text:s/>has<text:s/>progressed<text:s/>to<text:s/>investor<text:s/>submission<text:s/></text:span><text:span text:style-name="T464_23">following</text:span><text:span text:style-name="T464_24"><text:s/>design,<text:s/></text:span><text:span text:style-name="T464_25">consultation</text:span><text:span text:style-name="T464_26"><text:s/>and<text:s/></text:span><text:span text:style-name="T464_27">validation</text:span><text:span text:style-name="T464_28"><text:s/>activities.</text:span></text:p>
        <text:p text:style-name="P465"><text:span text:style-name="T465_1">BCAP<text:s/>supported<text:s/>six<text:s/>investable<text:s/>blue<text:s/>carbon<text:s/>projects<text:s/>against<text:s/>a<text:s/>milestone<text:s/>of<text:s/>13.<text:s/>This<text:s/>reflects<text:s/>its</text:span><text:span text:style-name="T465_2"><text:s/>deliberate<text:s/>focus<text:s/>on<text:s/></text:span><text:span text:style-name="T465_3">establishing<text:s/></text:span><text:span text:style-name="T465_4">enabling<text:s/>conditions<text:s/>for<text:s/>investment<text:s/>and<text:s/></text:span><text:span text:style-name="T465_5">developing<text:s/></text:span><text:span text:style-name="T465_6">a<text:s/>small<text:s/>number<text:s/>of<text:s/>catalytic,<text:s/>high</text:span><text:span text:style-name="T465_7"><text:s/></text:span><text:span text:style-name="T465_8">potential<text:s/>projects</text:span><text:span text:style-name="T465_9">.</text:span><text:span text:style-name="T465_10"><text:s/>Progress<text:s/>was<text:s/>constrained<text:s/>by<text:s/></text:span><text:span text:style-name="T465_11">limited<text:s/>project<text:s/>pipelines<text:s/>and<text:s/></text:span><text:span text:style-name="T465_12">the</text:span><text:span text:style-name="T465_13"><text:s/></text:span><text:span text:style-name="T465_14">high<text:s/></text:span><text:span text:style-name="T465_15">costs<text:s/></text:span><text:span text:style-name="T465_16">associated<text:s/>with<text:s/></text:span><text:span text:style-name="T465_17">develop</text:span><text:span text:style-name="T465_18">ing</text:span><text:span text:style-name="T465_19"><text:s/>blue<text:s/>carbon<text:s/>projects,</text:span><text:span text:style-name="T465_20"><text:s/>alongside<text:s/>substantial<text:s/>efforts<text:s/>devoted<text:s/>to<text:s/>establishing<text:s/></text:span><text:span text:style-name="T465_21">national</text:span><text:span text:style-name="T465_22"><text:s/>roadmaps,<text:s/>governance<text:s/>structures,<text:s/></text:span><text:span text:style-name="T465_23">financing</text:span><text:span text:style-name="T465_24"><text:s/>platforms<text:s/>and<text:s/>the<text:s/>Viet<text:s/>Nam<text:s/>NBCAP.<text:s/></text:span><text:span text:style-name="T465_25">Early<text:s/>evidence<text:s/>suggests<text:s/>this<text:s/>approach<text:s/>is<text:s/></text:span><text:span text:style-name="T465_26">gaining<text:s/>traction</text:span><text:span text:style-name="T465_27">,<text:s/>with<text:s/></text:span><text:span text:style-name="T465_28">supported<text:s/></text:span><text:span text:style-name="T465_29">projects<text:s/>beginning<text:s/>to<text:s/>attract<text:s/>investor<text:s/>interest.</text:span><text:span text:style-name="T465_30"><text:s/></text:span></text:p>
        <text:p text:style-name="P466"><text:span text:style-name="T466_1">Describe<text:s/>any<text:s/>changes</text:span><text:span text:style-name="T466_2"><text:s/>to</text:span><text:span text:style-name="T466_3"><text:s/>this<text:s/>output</text:span><text:span text:style-name="T466_4"><text:s/>during<text:s/>the<text:s/>past<text:s/>year</text:span><text:span text:style-name="T466_5">,<text:s/>and<text:s/>any<text:s/>planned<text:s/>changes<text:s/></text:span><text:span text:style-name="T466_6">as<text:s/>a<text:s/>result<text:s/>of</text:span><text:span text:style-name="T466_7"><text:s/>this<text:s/>review.</text:span><text:span text:style-name="T466_8"><text:s/></text:span></text:p>
        <text:p text:style-name="P467"><text:span text:style-name="T467_1">In<text:s/>Year<text:s/>3,<text:s/>Itad<text:s/>reviewed<text:s/>and<text:s/>updated<text:s/>the<text:s/>COAST<text:s/>logframe,<text:s/>ToC<text:s/>and<text:s/>indicator<text:s/>reference<text:s/>sheets<text:s/></text:span><text:span text:style-name="T467_2">in<text:s/>light<text:s/>of</text:span><text:span text:style-name="T467_3"><text:s/>lesson<text:s/>learnt<text:s/>during<text:s/>the<text:s/>24-25<text:s/>Annual<text:s/>review.<text:s/>As<text:s/>part<text:s/>of<text:s/>this<text:s/>the<text:s/></text:span><text:span text:style-name="T467_4">COAST<text:s/></text:span><text:span text:style-name="T467_5">Facility<text:s/>was<text:s/>integrated<text:s/>into<text:s/>the<text:s/>programme-wide<text:s/>logframe<text:s/>following<text:s/>its<text:s/>mobilisation<text:s/>in<text:s/>September<text:s/>2025.</text:span><text:span text:style-name="T467_6"><text:s/>See<text:s/>Output<text:s/>1<text:s/>for<text:s/>further<text:s/>information.</text:span></text:p>
        <text:p text:style-name="P468"/>
        <text:p text:style-name="P469"><text:span text:style-name="T469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text:span text:style-name="T469_2">[</text:span><text:span text:style-name="T469_3">1</text:span><text:span text:style-name="T469_4">-2<text:s/>paragraphs]</text:span></text:p>
        <text:p text:style-name="P470"><text:span text:style-name="T470_1">Recommendations<text:s/>from<text:s/>the<text:s/>previous<text:s/>Annual<text:s/>Review<text:s/>were<text:s/>consolidated<text:s/>into<text:s/>nine<text:s/>overarching<text:s/>actions,<text:s/>with<text:s/>progress<text:s/>against<text:s/>each<text:s/>set<text:s/>out<text:s/>in<text:s/>Annex<text:s/>A.</text:span><text:span text:style-name="T470_2"><text:s/>For<text:s/>Year<text:s/>3,<text:s/>we<text:s/>have<text:s/>identified<text:s/>the<text:s/>following<text:s/>lessons<text:s/>and<text:s/>recommendations:</text:span></text:p>
        <text:list text:style-name="LS61" xml:id="list37">
          <text:list-item>
            <text:p text:style-name="P471"><text:span text:style-name="T471_1">Output<text:s/>6<text:s/>Lesson<text:s/>1:<text:s/></text:span><text:span text:style-name="T471_2">While<text:s/>COAST<text:s/>has<text:s/>made<text:s/>good<text:s/>progress<text:s/>on<text:s/>financial<text:s/>roadmaps<text:s/>and<text:s/>engagement<text:s/>with<text:s/>climate<text:s/>finance<text:s/>providers,<text:s/>it<text:s/>remains<text:s/>unclear<text:s/>how<text:s/>these<text:s/>activities<text:s/>are<text:s/>expected<text:s/>to<text:s/>translate<text:s/>into<text:s/>investable<text:s/>projects<text:s/>and<text:s/>ultimately<text:s/></text:span><text:span text:style-name="T471_3">leveraging<text:s/></text:span><text:span text:style-name="T471_4">finance</text:span><text:span text:style-name="T471_5"><text:s/></text:span><text:span text:style-name="T471_6">on<text:s/>a<text:s/>larger<text:s/>scale</text:span><text:span text:style-name="T471_7">.<text:s/></text:span></text:p>
          </text:list-item>
          <text:list-item>
            <text:p text:style-name="P472"><text:span text:style-name="T472_1">Output<text:s/>6<text:s/>Recommendation<text:s/>1</text:span><text:span text:style-name="T472_2">:<text:s/></text:span><text:span text:style-name="T472_3">FCDO<text:s/>will<text:s/>work<text:s/>with<text:s/>partners<text:s/>to<text:s/>strengthen<text:s/>COAST<text:s/>approach,<text:s/>including<text:s/>identifying<text:s/>finance<text:s/>pathways,<text:s/>develop<text:s/>tangible<text:s/>action<text:s/>plans<text:s/>and<text:s/>improve<text:s/>the<text:s/>monitoring<text:s/>of<text:s/>progress<text:s/>towards<text:s/>finance<text:s/>mobilisation<text:s/>outcomes.</text:span></text:p>
          </text:list-item>
        </text:list>
        <text:h text:style-name="P473" text:outline-level="2"><text:span text:style-name="T473_1">D:<text:s/>VALUE<text:s/>FOR<text:s/>MONEY<text:s/></text:span><text:span text:style-name="T473_2">(1<text:s/>page)</text:span></text:h>
        <text:p text:style-name="P474"/>
        <text:p text:style-name="P475"><text:span text:style-name="T475_1">Key<text:s/>cost<text:s/>drivers<text:s/>and<text:s/>performance<text:s/></text:span></text:p>
        <text:p text:style-name="P476"/>
        <text:p text:style-name="P477"><text:span text:style-name="T477_1">COAST<text:s/></text:span><text:span text:style-name="T477_2">continued<text:s/>to<text:s/>demonstrate<text:s/>good<text:s/>Value<text:s/>for<text:s/>Money<text:s/>during<text:s/></text:span><text:span text:style-name="T477_3">Year<text:s/>3</text:span><text:span text:style-name="T477_4">.<text:s/>Programme<text:s/>expenditure<text:s/>was<text:s/>primarily<text:s/>directed<text:s/>towards<text:s/>grants,<text:s/>technical<text:s/>assistance,<text:s/>ca</text:span><text:span text:style-name="T477_5">pacity<text:s/>building,<text:s/>evidence<text:s/>generation</text:span><text:span text:style-name="T477_6">,<text:s/>policy<text:s/>support,<text:s/>and<text:s/>partnership<text:s/>development</text:span><text:span text:style-name="T477_7"><text:s/>across<text:s/>its<text:s/>four<text:s/></text:span><text:span text:style-name="T477_8">delivery<text:s/>components</text:span><text:span text:style-name="T477_9">.<text:s/>Delivery<text:s/>partners<text:s/>reported<text:s/>continued<text:s/>use<text:s/>of<text:s/>competitive<text:s/>procurement<text:s/>processes,<text:s/>active<text:s/>cost<text:s/>management,<text:s/>and<text:s/>increasing<text:s/>localisation<text:s/>of<text:s/>delivery.<text:s/></text:span><text:span text:style-name="T477_10">Independent<text:s/>VfM<text:s/>analysis</text:span><text:span text:style-name="T477_11"><text:s/>by<text:s/>Itad<text:s/>concluded<text:s/></text:span><text:span text:style-name="T477_12">that<text:s/>the<text:s/>programme<text:s/>is<text:s/>performing<text:s/>most</text:span><text:span text:style-name="T477_13"><text:s/>strongly<text:s/>in<text:s/>economy,<text:s/>efficiency,<text:s/>and<text:s/>equity.<text:s/></text:span><text:span text:style-name="T477_14">Evidence<text:s/>on<text:s/>effectiveness<text:s/>is<text:s/>positive<text:s/></text:span><text:span text:style-name="T477_15">but</text:span><text:span text:style-name="T477_16"><text:s/></text:span><text:span text:style-name="T477_17">remains<text:s/>concentrated<text:s/>at<text:s/>output<text:s/>and<text:s/>intermediate<text:s/>output</text:span><text:span text:style-name="T477_18"><text:s/>level,<text:s/>while<text:s/>evidence<text:s/>of<text:s/>cost-</text:span><text:span text:style-name="T477_19">effectiveness<text:s/></text:span><text:span text:style-name="T477_20">will<text:s/>emerge<text:s/>as<text:s/></text:span><text:span text:style-name="T477_21">i</text:span><text:span text:style-name="T477_22">nterventions<text:s/>mature<text:s/>and<text:s/></text:span><text:span text:style-name="T477_23">outcome-level<text:s/>results<text:s/>become<text:s/></text:span><text:span text:style-name="T477_24">available.<text:s/></text:span></text:p>
        <text:p text:style-name="P478"/>
        <text:p text:style-name="P479"><text:span text:style-name="T479_1">VfM<text:s/>performance<text:s/>compared<text:s/>to<text:s/>the<text:s/>original<text:s/>VfM<text:s/>proposition<text:s/>in<text:s/>the<text:s/>business<text:s/>case<text:s/></text:span></text:p>
        <text:p text:style-name="P480"/>
        <text:p text:style-name="P481"><text:span text:style-name="T481_1">COAST<text:s/>performance<text:s/>across<text:s/>the<text:s/>VfM<text:s/>5Es<text:s/>during<text:s/>FY2025-26<text:s/>is<text:s/>as<text:s/>follows:</text:span></text:p>
        <text:p text:style-name="P482"/>
        <text:p text:style-name="P483"><text:span text:style-name="T483_1">Economy:<text:s/></text:span><text:span text:style-name="T483_2">The<text:s/>programme<text:s/>demonstrated<text:s/>strong<text:s/>economy<text:s/>performance<text:s/>during<text:s/>FY2025-26.<text:s/>Across<text:s/>all<text:s/>components,<text:s/>there<text:s/>is<text:s/>evidence<text:s/>of<text:s/>active<text:s/>cost<text:s/>control,<text:s/>commercial<text:s/>challenge,<text:s/>and<text:s/>increasing<text:s/>use<text:s/>of<text:s/>local<text:s/>expertise<text:s/>and<text:s/>delivery<text:s/>partners.<text:s/>The<text:s/>strongest<text:s/>performance<text:s/>was<text:s/>reported<text:s/>by<text:s/>the<text:s/>COAST<text:s/>Facility,<text:s/>which<text:s/>directed<text:s/>82%<text:s/>of<text:s/>expenditure<text:s/>towards<text:s/>programme<text:s/>delivery<text:s/>activities<text:s/>and<text:s/>achieved<text:s/>substantial<text:s/>savings<text:s/>through<text:s/>grant<text:s/>negotiation<text:s/>and<text:s/>budget<text:s/>challenge<text:s/>processes,<text:s/>including<text:s/>reported<text:s/>savings<text:s/>of<text:s/>approximately<text:s/>£500,000<text:s/>on<text:s/>the<text:s/>Bluer<text:s/>Seas<text:s/>Philippines<text:s/>proposal<text:s/>and<text:s/>£800,000<text:s/>through<text:s/>revisions<text:s/>to<text:s/>the<text:s/>SIKAT<text:s/>Philippines<text:s/>expansion<text:s/>proposal.<text:s/>The<text:s/>COAST<text:s/>Facility<text:s/>also<text:s/>exceeded<text:s/>localisation<text:s/>targets,<text:s/>with<text:s/>69%<text:s/>of<text:s/>technical<text:s/>assistance<text:s/>activity<text:s/>and<text:s/>64%<text:s/>of<text:s/>technical<text:s/>assistance<text:s/>assignments<text:s/>led<text:s/>by<text:s/>experts<text:s/>from<text:s/>low-<text:s/>and<text:s/>middle-income<text:s/>countries<text:s/>(LMICs).<text:s/></text:span></text:p>
        <text:p text:style-name="P484"/>
        <text:p text:style-name="P485"><text:span text:style-name="T485_1">AABS<text:s/>reported<text:s/>over<text:s/>US$8,000<text:s/>in<text:s/>documented<text:s/>procurement<text:s/>savings<text:s/>and<text:s/>generated<text:s/>further<text:s/>efficiencies<text:s/>through<text:s/>CGIAR<text:s/>administrative<text:s/>systems<text:s/>and<text:s/>standardised<text:s/>indirect<text:s/>cost<text:s/>arrangements.<text:s/>BCAP<text:s/>reported<text:s/>approximately<text:s/>£79,500<text:s/>in<text:s/>procurement<text:s/>savings<text:s/>and<text:s/>increased<text:s/>the<text:s/>proportion<text:s/>of<text:s/>expenditure<text:s/>directed<text:s/>towards<text:s/>delivery<text:s/>activities<text:s/>compared<text:s/>with<text:s/>the<text:s/>previous<text:s/>year.<text:s/></text:span></text:p>
        <text:p text:style-name="P486"/>
        <text:p text:style-name="P487"><text:span text:style-name="T487_1">Taken<text:s/>together,<text:s/>these<text:s/>results<text:s/>provide<text:s/>good<text:s/>evidence<text:s/>that<text:s/>programme<text:s/>resources<text:s/>are<text:s/>being<text:s/>procured<text:s/>and<text:s/>deployed<text:s/>economically.<text:s/>The<text:s/>growing<text:s/>use<text:s/>of<text:s/>local<text:s/>expertise<text:s/>and<text:s/>local<text:s/>delivery<text:s/>partners<text:s/>is<text:s/>also<text:s/>consistent<text:s/>with<text:s/>the<text:s/>programme’s<text:s/>commitment<text:s/>to<text:s/></text:span><text:span text:style-name="T487_2">locally<text:s/>led</text:span><text:span text:style-name="T487_3"><text:s/></text:span><text:span text:style-name="T487_4">development<text:s/>and</text:span><text:span text:style-name="T487_5"><text:s/>may<text:s/>further<text:s/>improve<text:s/>VfM<text:s/>over<text:s/>time.<text:s/></text:span></text:p>
        <text:p text:style-name="P488"/>
        <text:p text:style-name="P489"><text:span text:style-name="T489_1">Efficiency:<text:s/></text:span><text:span text:style-name="T489_2">Efficiency<text:s/>performance<text:s/>was<text:s/>generally<text:s/>positive<text:s/>across<text:s/>the<text:s/>portfolio.<text:s/>COAST<text:s/>supported<text:s/>89<text:s/>projects,<text:s/>engaged<text:s/>6,054<text:s/>direct<text:s/>participants,<text:s/>trained<text:s/>5,764<text:s/>individuals,<text:s/>and<text:s/>generated<text:s/>136<text:s/>evidence<text:s/>projects<text:s/>during<text:s/>FY2025-26.<text:s/>The<text:s/>programme<text:s/>exceeded<text:s/>or<text:s/>met<text:s/>expectations<text:s/>across<text:s/></text:span><text:span text:style-name="T489_3">four</text:span><text:span text:style-name="T489_4"><text:s/>out<text:s/>of<text:s/>six<text:s/>outputs,<text:s/>suggesting<text:s/>that<text:s/>resources<text:s/>are<text:s/>being<text:s/>effectively<text:s/>converted<text:s/>into<text:s/>planned<text:s/>outputs.<text:s/></text:span></text:p>
        <text:p text:style-name="P490"/>
        <text:p text:style-name="P491"><text:span text:style-name="T491_1">The<text:s/>COAST<text:s/>Facility<text:s/>demonstrated<text:s/>particularly<text:s/>strong<text:s/>performance,<text:s/>meeting<text:s/>all<text:s/></text:span><text:span text:style-name="T491_2">six-supplier</text:span><text:span text:style-name="T491_3"><text:s/>performance<text:s/>KPIs<text:s/>and<text:s/>maintaining<text:s/>expenditure<text:s/>within<text:s/>1.3%<text:s/>of<text:s/>budget,<text:s/>while<text:s/>keeping<text:s/>quarterly<text:s/>forecasting<text:s/>variance<text:s/>below<text:s/>1%<text:s/>BCAP<text:s/>also<text:s/>improved<text:s/>efficiency<text:s/>from<text:s/>FY2024-25,<text:s/>increasing<text:s/>budget<text:s/>execution<text:s/>from<text:s/>70%<text:s/>to<text:s/>90%<text:s/>and<text:s/>reducing<text:s/>costs<text:s/>per<text:s/>participant.<text:s/></text:span></text:p>
        <text:p text:style-name="P492"/>
        <text:p text:style-name="P493"><text:span text:style-name="T493_1">Performance<text:s/>was<text:s/>less<text:s/>consistent<text:s/>within<text:s/>AABS.<text:s/>Budget<text:s/>utilisation<text:s/>was<text:s/>reported<text:s/>at<text:s/>107%<text:s/>and<text:s/>costs<text:s/>per<text:s/>participant<text:s/>increased<text:s/>from<text:s/>approximately<text:s/>£1335<text:s/>to<text:s/>£2497,<text:s/>reflecting<text:s/>lower<text:s/>participant<text:s/>numbers<text:s/>and<text:s/>delays<text:s/>to<text:s/>delivery<text:s/>caused<text:s/>by<text:s/>political<text:s/>disruption,<text:s/>elections,<text:s/>and<text:s/>climate-related<text:s/>events<text:s/>in<text:s/>several<text:s/>delivery<text:s/>countries.<text:s/>Governance-strengthening<text:s/>activities<text:s/>also<text:s/>performed<text:s/>below<text:s/>annual<text:s/>milestones,<text:s/>although<text:s/>this<text:s/>partly<text:s/>reflects<text:s/>refinements<text:s/>to<text:s/>reporting<text:s/>methodologies<text:s/>and<text:s/>indicator<text:s/>definitions<text:s/>rather<text:s/>than<text:s/>delivery<text:s/>failures<text:s/>alone.<text:s/></text:span></text:p>
        <text:p text:style-name="P494"/>
        <text:p text:style-name="P495"><text:span text:style-name="T495_1">Overall,<text:s/>the<text:s/>programme<text:s/>appears<text:s/>to<text:s/>be<text:s/>delivering<text:s/>substantial<text:s/>outputs<text:s/>relative<text:s/>to<text:s/>resources<text:s/>invested,<text:s/>although<text:s/>there<text:s/>is<text:s/>scope<text:s/>to<text:s/>improve<text:s/>efficiency<text:s/>in<text:s/>specific<text:s/>areas<text:s/>of<text:s/>delivery<text:s/>and<text:s/>reporting.</text:span></text:p>
        <text:p text:style-name="P496"/>
        <text:p text:style-name="P497"><text:span text:style-name="T497_1">Effectiveness:<text:s/></text:span><text:span text:style-name="T497_2">The<text:s/>programme<text:s/>continued<text:s/>to<text:s/>make<text:s/>positive<text:s/>progress<text:s/>towards<text:s/>its<text:s/>intended<text:s/>outcomes.<text:s/>COAST<text:s/>exceeded<text:s/>its<text:s/>annual<text:s/>milestone<text:s/>for<text:s/>approved<text:s/>policies,<text:s/>plans,<text:s/>and<text:s/>regulatory<text:s/>frameworks,<text:s/>achieving<text:s/>11<text:s/>approved<text:s/>policies<text:s/>and<text:s/>frameworks<text:s/>against<text:s/>a<text:s/>target<text:s/>of<text:s/>9.<text:s/>The<text:s/>programme<text:s/>also<text:s/>strengthened<text:s/>stakeholder<text:s/>skills<text:s/>and<text:s/>capacity,<text:s/>established<text:s/>or<text:s/>strengthened<text:s/>partnerships<text:s/>and<text:s/>governance<text:s/>arrangements,<text:s/>and<text:s/>generated<text:s/>a<text:s/>substantial<text:s/>number<text:s/>of<text:s/>evidence<text:s/>products<text:s/>to<text:s/>inform<text:s/>future<text:s/>decision-making.<text:s/>These<text:s/>achievements<text:s/>align<text:s/>closely<text:s/>with<text:s/>the<text:s/>programme’s<text:s/>Theory<text:s/>of<text:s/>Change,<text:s/>which<text:s/>emphasises<text:s/>the<text:s/>importance<text:s/>of<text:s/>governance,<text:s/>evidence,<text:s/>partnerships,<text:s/>and<text:s/>capacity-building<text:s/>as<text:s/>precursors<text:s/>to<text:s/>longer-term<text:s/>climate<text:s/>resilience<text:s/>and<text:s/>sustainable<text:s/>coastal<text:s/>management<text:s/>outcomes.<text:s/></text:span></text:p>
        <text:p text:style-name="P498"/>
        <text:p text:style-name="P499"><text:span text:style-name="T499_1">The<text:s/>independent<text:s/>Process<text:s/>Evaluation<text:s/>also<text:s/>found<text:s/>that<text:s/>COAST<text:s/>has<text:s/>established<text:s/>many<text:s/>of<text:s/>the<text:s/>foundations<text:s/>required<text:s/>for<text:s/>future<text:s/>success<text:s/>and<text:s/>concluded<text:s/>that<text:s/>the<text:s/>programme’s<text:s/>Theory<text:s/>of<text:s/>Change<text:s/>remains<text:s/>broadly<text:s/>valid.<text:s/>Delivery<text:s/>partners<text:s/>demonstrated<text:s/>strong<text:s/>adaptive<text:s/>management<text:s/>throughout<text:s/>the<text:s/>reporting<text:s/>period,<text:s/>modifying<text:s/>activities<text:s/>and<text:s/>implementation<text:s/>approaches<text:s/>in<text:s/>response<text:s/>to<text:s/>changing<text:s/>country<text:s/>contexts,<text:s/>operational<text:s/>constraints,<text:s/>and<text:s/>learning<text:s/>generated<text:s/>during<text:s/>implementation.<text:s/></text:span></text:p>
        <text:p text:style-name="P500"/>
        <text:p text:style-name="P501"><text:span text:style-name="T501_1">However,<text:s/>effectiveness<text:s/>remains<text:s/>uneven<text:s/>across<text:s/>some<text:s/>areas<text:s/>of<text:s/>the<text:s/>portfolio.<text:s/>While<text:s/>73%<text:s/>of<text:s/>projects<text:s/>were<text:s/>assessed<text:s/>as<text:s/>on-track,<text:s/>only<text:s/></text:span><text:span text:style-name="T501_2">39</text:span><text:span text:style-name="T501_3">%<text:s/>of<text:s/>projects<text:s/>achieved<text:s/>a<text:s/>GEDSI<text:s/>Responsive<text:s/>or<text:s/>above<text:s/>rating<text:s/>against<text:s/>an<text:s/>annual<text:s/>milestone<text:s/>of<text:s/>80%.<text:s/>Similarly,<text:s/>despite<text:s/>progress<text:s/>in<text:s/>the<text:s/>development<text:s/>of<text:s/>financial<text:s/>roadmaps,<text:s/>project<text:s/>pipelines,<text:s/>and<text:s/>engagement<text:s/>with<text:s/>finance<text:s/>providers,<text:s/>no<text:s/>blue<text:s/>economy<text:s/>finance<text:s/>was<text:s/>mobilised<text:s/>during<text:s/>the<text:s/>reporting<text:s/>period.<text:s/></text:span></text:p>
        <text:p text:style-name="P502"/>
        <text:p text:style-name="P503"><text:span text:style-name="T503_1">Cost-effectiveness:<text:s/></text:span><text:span text:style-name="T503_2">Evidence<text:s/>on<text:s/>cost-effectiveness<text:s/>remains<text:s/>limited<text:s/>and<text:s/>this<text:s/>continues<text:s/>to<text:s/>be<text:s/>the<text:s/>weakest-evidenced<text:s/>dimension<text:s/>of<text:s/>the<text:s/>programme’s<text:s/>VfM<text:s/>framework.<text:s/>While<text:s/>the<text:s/>programme<text:s/>is<text:s/>delivering<text:s/>substantial<text:s/>outputs<text:s/>and<text:s/>appears<text:s/>to<text:s/>be<text:s/>successfully<text:s/>establishing<text:s/>many<text:s/>of<text:s/>the<text:s/>enabling<text:s/>conditions<text:s/>required<text:s/>for<text:s/>future<text:s/>impact,<text:s/>there<text:s/>is<text:s/>currently<text:s/>insufficient<text:s/>evidence<text:s/>to<text:s/>determine<text:s/>whether<text:s/>these<text:s/>achievements<text:s/>are<text:s/>translating<text:s/>into<text:s/>outcomes<text:s/>at<text:s/>a<text:s/>scale<text:s/>that<text:s/>demonstrates<text:s/>cost-effectiveness.</text:span></text:p>
        <text:p text:style-name="P504"/>
        <text:p text:style-name="P505"><text:span text:style-name="T505_1">The<text:s/>MEL<text:s/>assessment<text:s/>notes<text:s/>that<text:s/>neither<text:s/>the<text:s/>COAST<text:s/>Facility<text:s/>or<text:s/>AABS<text:s/>currently<text:s/>report<text:s/>robust<text:s/>cost-effectiveness<text:s/>measures,<text:s/>and<text:s/>that<text:s/>further<text:s/>work<text:s/>is<text:s/>required<text:s/>to<text:s/>develop<text:s/>suitable<text:s/>metrics.<text:s/>On<text:s/>the<text:s/>other<text:s/>hand,<text:s/>BCAP<text:s/>reported<text:s/>an<text:s/>11:1<text:s/>ratio<text:s/>between<text:s/>the<text:s/>expenditure<text:s/>on<text:s/>its<text:s/>small<text:s/>grants<text:s/>programme<text:s/>and<text:s/>funding<text:s/>mobilised,<text:s/>however<text:s/>the<text:s/>MEL<text:s/>assessment<text:s/>concludes<text:s/>that<text:s/>this<text:s/>should<text:s/>not<text:s/>be<text:s/>treated<text:s/>as<text:s/>leveraged<text:s/>finance<text:s/>under<text:s/>relevant<text:s/>ICF<text:s/>definitions<text:s/>because<text:s/>the<text:s/>underlying<text:s/>resources<text:s/>originate<text:s/>from<text:s/>COAST<text:s/>funding.<text:s/></text:span></text:p>
        <text:p text:style-name="P506"/>
        <text:p text:style-name="P507"><text:span text:style-name="T507_1">At<text:s/>programme<text:s/>level,<text:s/>no<text:s/>blue<text:s/>economy<text:s/>finance<text:s/>was<text:s/>leveraged<text:s/>against<text:s/>the<text:s/>FY2025-26<text:s/>milestone<text:s/>of<text:s/>£250,000.<text:s/>Given<text:s/>the<text:s/>programme’s<text:s/>emphasis<text:s/>on<text:s/>strengthening<text:s/>governance,<text:s/>evidence,<text:s/>partnerships,<text:s/>and<text:s/>investment<text:s/>pipelines<text:s/>as<text:s/>a<text:s/>means<text:s/>of<text:s/>generating<text:s/>future<text:s/>outcomes,<text:s/>this<text:s/>is<text:s/>not<text:s/>unexpected<text:s/>at<text:s/>the<text:s/>current<text:s/>stage<text:s/>of<text:s/>implementation.<text:s/>However,<text:s/>this<text:s/>does<text:s/>mean<text:s/>that<text:s/>the<text:s/>cost-effectiveness<text:s/>of<text:s/>the<text:s/>programme<text:s/>remains<text:s/>largely<text:s/>untested<text:s/>and<text:s/>will<text:s/>need<text:s/>to<text:s/>be<text:s/>revisited<text:s/>as<text:s/>stronger<text:s/>evidence<text:s/>emerges<text:s/>on<text:s/>finance<text:s/>mobilisation,<text:s/>resilience<text:s/>outcomes,<text:s/>livelihood<text:s/>improvements,<text:s/>and<text:s/>environmental<text:s/>impacts.<text:s/></text:span></text:p>
        <text:p text:style-name="P508"/>
        <text:p text:style-name="P509"><text:span text:style-name="T509_1">Equity:<text:s/></text:span><text:span text:style-name="T509_2">Equity<text:s/>remains<text:s/>one<text:s/>of<text:s/>the<text:s/>programme’s<text:s/>strongest<text:s/>VfM<text:s/>dimensions.<text:s/>Across<text:s/>the<text:s/>portfolio,<text:s/>all<text:s/>policy<text:s/>and<text:s/>planning<text:s/>processes<text:s/>reported<text:s/>consultation<text:s/>with<text:s/>marginalised<text:s/>groups,<text:s/>and<text:s/>90%<text:s/>of<text:s/>assessed<text:s/>networks<text:s/>and<text:s/>partnerships<text:s/>included<text:s/>participation<text:s/>of<text:s/>marginalised<text:s/>stakeholders.<text:s/>Reported<text:s/>levels<text:s/>of<text:s/>meaningful<text:s/>participation<text:s/>were<text:s/>also<text:s/>high,<text:s/>with<text:s/>94%<text:s/>of<text:s/>surveyed<text:s/>beneficiaries<text:s/>reporting<text:s/>meaningful<text:s/>engagement<text:s/>in<text:s/>programme<text:s/>activities.</text:span></text:p>
        <text:p text:style-name="P510"><text:span text:style-name="T510_1">The<text:s/>programme<text:s/>also<text:s/>made<text:s/>progress<text:s/>on<text:s/>localisation.<text:s/>For<text:s/>the<text:s/>COAST<text:s/>Facility,<text:s/>80%<text:s/>of<text:s/>grants<text:s/>were<text:s/>delivered<text:s/>through<text:s/>local<text:s/>organisations<text:s/>or<text:s/>mixed<text:s/>local-international<text:s/>consortia.<text:s/>Across<text:s/>AABS<text:s/>and<text:s/>BCAP,<text:s/>the<text:s/>share<text:s/>of<text:s/>expenditure<text:s/>managed<text:s/>through<text:s/>local<text:s/>organisations<text:s/>increased<text:s/>compared<text:s/>with<text:s/>previous<text:s/>years,<text:s/>while<text:s/>AABS<text:s/>substantially<text:s/>increased<text:s/>expenditure<text:s/>on<text:s/>inclusion-</text:span><text:span text:style-name="T510_2">related<text:s/>activities.<text:s/>These<text:s/>results<text:s/>are<text:s/>consistent<text:s/>with<text:s/>the<text:s/>programme’s<text:s/>objective<text:s/>of<text:s/>supporting<text:s/></text:span><text:span text:style-name="T510_3">locally-led</text:span><text:span text:style-name="T510_4"><text:s/>development<text:s/>while<text:s/>strengthening<text:s/>institutional<text:s/>capacity<text:s/>and<text:s/>ownership<text:s/>in<text:s/>partner<text:s/>countries.</text:span></text:p>
        <text:p text:style-name="P511"/>
        <text:p text:style-name="P512"><text:span text:style-name="T512_1">However,<text:s/>while<text:s/>consultation<text:s/>and<text:s/>participation<text:s/>are<text:s/>generally<text:s/>strong,<text:s/>they<text:s/>have<text:s/>not<text:s/>yet<text:s/>translated<text:s/>consistently<text:s/>into<text:s/>GEDSI-responsive<text:s/>programming<text:s/>and<text:s/>outcomes,<text:s/>as<text:s/>reflected<text:s/>through<text:s/>the<text:s/>programme’s<text:s/>underperformance<text:s/>against<text:s/>the<text:s/>GEDSI<text:s/>responsiveness<text:s/>indicator<text:s/>and<text:s/>represents<text:s/>one<text:s/>of<text:s/>the<text:s/>primary<text:s/>areas<text:s/>where<text:s/>further<text:s/>improvement<text:s/>is<text:s/>required.<text:s/></text:span></text:p>
        <text:p text:style-name="P513"/>
        <text:p text:style-name="P514"><text:span text:style-name="T514_1">Assessment<text:s/>of<text:s/>whether<text:s/>the<text:s/>programme<text:s/>continues<text:s/>to<text:s/>represent<text:s/>value<text:s/>for<text:s/>money</text:span></text:p>
        <text:p text:style-name="P515"/>
        <text:p text:style-name="P516"><text:span text:style-name="T516_1">Overall,<text:s/>COAST<text:s/>continues<text:s/>to<text:s/>represent<text:s/></text:span><text:span text:style-name="T516_2">good<text:s/></text:span><text:span text:style-name="T516_3">Value<text:s/>for<text:s/>Money</text:span><text:span text:style-name="T516_4">.<text:s/></text:span><text:span text:style-name="T516_5">There<text:s/>is<text:s/>strong<text:s/>evidence<text:s/>of<text:s/>economy,<text:s/>efficiency,<text:s/>and<text:s/>equity,<text:s/>with<text:s/></text:span><text:span text:style-name="T516_6">resources<text:s/>being<text:s/></text:span><text:span text:style-name="T516_7">managed<text:s/>effectively<text:s/>and<text:s/>translated<text:s/>into<text:s/>substantial<text:s/>delivery<text:s/>across<text:s/>the<text:s/></text:span><text:span text:style-name="T516_8">portfolio.<text:s/></text:span><text:span text:style-name="T516_9">Effectiveness<text:s/>is<text:s/>positive,<text:s/>with<text:s/>strong<text:s/>progress<text:s/>in<text:s/>policy<text:s/>influence,<text:s/></text:span><text:span text:style-name="T516_10">stakeholder<text:s/>engagement,<text:s/>capacity<text:s/>building,<text:s/>and<text:s/>evidence</text:span><text:span text:style-name="T516_11"><text:s/>generation,<text:s/>although<text:s/>evidence<text:s/>remains<text:s/>concentrated<text:s/>at<text:s/></text:span><text:span text:style-name="T516_12">output</text:span><text:span text:style-name="T516_13"><text:s/>and<text:s/>intermediate<text:s/>output<text:s/>level.<text:s/></text:span><text:span text:style-name="T516_14">Cost-effectiveness<text:s/>cannot<text:s/>yet<text:s/>be<text:s/>robustly<text:s/>assessed<text:s/>due<text:s/>to<text:s/></text:span><text:span text:style-name="T516_15">the<text:s/>early<text:s/>stage<text:s/>of<text:s/>implementation<text:s/>and<text:s/></text:span><text:span text:style-name="T516_16">limited<text:s/>outcome-level<text:s/>evidence.<text:s/></text:span><text:span text:style-name="T516_17">The<text:s/>principle<text:s/>VfM<text:s/>challenge<text:s/>for<text:s/>the<text:s/>next<text:s/>phase<text:s/>of<text:s/></text:span><text:span text:style-name="T516_18">implemen</text:span><text:span text:style-name="T516_19">t</text:span><text:span text:style-name="T516_20">ation</text:span><text:span text:style-name="T516_21"><text:s/>will<text:s/>be<text:s/>demonstrating<text:s/>that<text:s/></text:span><text:span text:style-name="T516_22">strong<text:s/>performance<text:s/>on<text:s/>outputs,<text:s/>policy<text:s/>influence,<text:s/>and<text:s/></text:span><text:span text:style-name="T516_23">investment<text:s/>pipeline<text:s/>development<text:s/>translates<text:s/>into<text:s/></text:span><text:span text:style-name="T516_24">measurable<text:s/>finance<text:s/>mobilisation,<text:s/></text:span><text:span text:style-name="T516_25">sustainable<text:s/>resilience,<text:s/></text:span><text:span text:style-name="T516_26">livelihood,<text:s/>and<text:s/>environmental<text:s/></text:span><text:span text:style-name="T516_27">impacts</text:span><text:span text:style-name="T516_28">,<text:s/>and</text:span><text:span text:style-name="T516_29"><text:s/>strengthened<text:s/>GEDSI<text:s/>outcomes</text:span><text:span text:style-name="T516_30">.</text:span></text:p>
        <text:p text:style-name="P517"/>
        <text:p text:style-name="P518"/>
        <text:p text:style-name="P519"><text:span text:style-name="T519_1">E</text:span><text:span text:style-name="T519_2">:<text:s/>RISK<text:s/></text:span><text:span text:style-name="T519_3">[½<text:s/>to<text:s/>1<text:s/>page]</text:span></text:p>
        <text:p text:style-name="P520"/>
        <text:p text:style-name="P521"><text:span text:style-name="T521_1">Overview<text:s/>of<text:s/></text:span><text:span text:style-name="T521_2">risk<text:s/>management</text:span></text:p>
        <text:p text:style-name="P522"/>
        <text:p text:style-name="P523"><text:span text:style-name="T523_1">The<text:s/>overall<text:s/>risk<text:s/>rating<text:s/>of<text:s/>the<text:s/>programme<text:s/>continues<text:s/>to<text:s/>be<text:s/>moderate.<text:s/>The<text:s/>programme<text:s/>has<text:s/>operated<text:s/>within<text:s/>risk<text:s/>appetite<text:s/>for<text:s/>each<text:s/>risk<text:s/>category<text:s/>throughout<text:s/>Year<text:s/>3.</text:span><text:span text:style-name="T523_2"><text:s/></text:span><text:span text:style-name="T523_3">The<text:s/>COAST<text:s/>team<text:s/>has<text:s/>held<text:s/>quarterly<text:s/>risk<text:s/>meetings<text:s/>throughout<text:s/>the<text:s/>year<text:s/>with<text:s/>all<text:s/>partners<text:s/>to<text:s/>help<text:s/>identify<text:s/>key<text:s/>risks<text:s/>within<text:s/>each<text:s/>project<text:s/>and<text:s/>provide<text:s/>assurance<text:s/>to<text:s/>FCDO<text:s/>that<text:s/>risks<text:s/>across<text:s/>the<text:s/>components<text:s/>are<text:s/>being<text:s/>proactively<text:s/>managed.<text:s/>This<text:s/>process<text:s/>has<text:s/>improved<text:s/>partners’<text:s/>understanding<text:s/>of<text:s/>FCDO<text:s/>expectations<text:s/>and<text:s/>strengthened<text:s/>their<text:s/>risk<text:s/>monitoring<text:s/>and<text:s/>registers.</text:span><text:span text:style-name="T523_4"><text:s/></text:span><text:span text:style-name="T523_5">It<text:s/>has<text:s/>also<text:s/>been<text:s/>critical<text:s/>in<text:s/>ensuring<text:s/>that<text:s/>partner<text:s/>registers<text:s/>inform<text:s/>the<text:s/>main<text:s/>FCDO<text:s/>COAST<text:s/>programme<text:s/>risk<text:s/>register,<text:s/>as<text:s/>the<text:s/>FCDO<text:s/>team<text:s/>is<text:s/>now<text:s/>better<text:s/>informed<text:s/>about<text:s/>risks<text:s/>across<text:s/>the<text:s/>programme.</text:span></text:p>
        <text:p text:style-name="P524"/>
        <text:p text:style-name="P525"><text:span text:style-name="T525_1">The<text:s/>COAST<text:s/>programme<text:s/>risk<text:s/>register<text:s/>captures<text:s/>all<text:s/>identified<text:s/>risks,<text:s/>with<text:s/>mitigation<text:s/>measures<text:s/>in<text:s/>place<text:s/>and<text:s/>a<text:s/>named<text:s/>risk<text:s/>owner<text:s/>for<text:s/>each.<text:s/>These<text:s/>are<text:s/>monitored<text:s/>and<text:s/>discussed<text:s/>within<text:s/>the<text:s/>team<text:s/>every<text:s/>two<text:s/>months.</text:span><text:span text:style-name="T525_2"><text:s/></text:span><text:span text:style-name="T525_3">Key<text:s/>risks<text:s/>that<text:s/>were<text:s/>monitored<text:s/>and<text:s/>mitigated<text:s/>by<text:s/>FCDO<text:s/>during<text:s/>year<text:s/>3<text:s/>are<text:s/>presented<text:s/></text:span><text:span text:style-name="T525_4">below</text:span><text:span text:style-name="T525_5">:</text:span><text:span text:style-name="T525_6"><text:s/></text:span><text:span text:style-name="T525_7"><text:s/></text:span><text:span text:style-name="T525_8"><text:s/></text:span></text:p>
        <text:p text:style-name="P526"/>
        <text:p text:style-name="P527"><text:span text:style-name="T527_1">Table<text:s/>1:<text:s/>Year<text:s/>3<text:s/>Key<text:s/>COAST<text:s/>Risks<text:s/></text:span><text:span text:style-name="T527_2"><text:s/></text:span><text:span text:style-name="T527_3"><text:s/></text:span></text:p>
        <text:p text:style-name="P528"/>
        <table:table table:style-name="Table18">
          <table:table-column table:style-name="Column74"/>
          <table:table-column table:style-name="Column75"/>
          <table:table-column table:style-name="Column76"/>
          <table:table-column table:style-name="Column77"/>
          <table:table-row table:style-name="Row63">
            <table:table-cell table:style-name="Cell222">
              <text:p text:style-name="P529"><text:span text:style-name="T529_1">Risk<text:s/>Description</text:span></text:p>
            </table:table-cell>
            <table:table-cell table:style-name="Cell223">
              <text:p text:style-name="P530"><text:span text:style-name="T530_1">Gross<text:s/>Risk</text:span></text:p>
            </table:table-cell>
            <table:table-cell table:style-name="Cell224">
              <text:p text:style-name="P531"><text:span text:style-name="T531_1">Mitigation<text:s/>Actions</text:span></text:p>
            </table:table-cell>
            <table:table-cell table:style-name="Cell225">
              <text:p text:style-name="P532"><text:span text:style-name="T532_1">Residual<text:s/>Risk</text:span></text:p>
            </table:table-cell>
          </table:table-row>
          <table:table-row table:style-name="Row64">
            <table:table-cell table:style-name="Cell226">
              <text:p text:style-name="P533"><text:span text:style-name="T533_1">Political,<text:s/>institutional<text:s/>and<text:s/>operating<text:s/>contexts<text:s/>in<text:s/>priority<text:s/>countries<text:s/>reduce<text:s/>the<text:s/>effectiveness<text:s/>or<text:s/>pace<text:s/>of<text:s/>programme<text:s/>delivery.<text:s/>Changes<text:s/>in<text:s/>government<text:s/>priorities,<text:s/>administrative<text:s/>processes,<text:s/>political<text:s/>instability<text:s/>or<text:s/>external<text:s/>shocks<text:s/>may<text:s/>delay<text:s/>implementation<text:s/>and<text:s/>limit<text:s/>achievement<text:s/>of<text:s/>programme<text:s/>objectives.</text:span></text:p>
            </table:table-cell>
            <table:table-cell table:style-name="Cell227">
              <text:p text:style-name="P534"><text:span text:style-name="T534_1">Major</text:span></text:p>
            </table:table-cell>
            <table:table-cell table:style-name="Cell228">
              <text:p text:style-name="P535"><text:span text:style-name="T535_1">Maintain<text:s/>close<text:s/>engagement<text:s/>with<text:s/>host<text:s/>governments,<text:s/>FCDO<text:s/>Posts<text:s/>and<text:s/>key<text:s/>stakeholders;<text:s/>regularly<text:s/>review<text:s/>country<text:s/>portfolios<text:s/>and<text:s/>delivery<text:s/>risks;<text:s/>apply<text:s/>adaptive<text:s/>management<text:s/>approaches<text:s/>to<text:s/>adjust<text:s/>delivery<text:s/>models<text:s/>and<text:s/>priorities<text:s/>where<text:s/>required.</text:span></text:p>
            </table:table-cell>
            <table:table-cell table:style-name="Cell229">
              <text:p text:style-name="P536"><text:span text:style-name="T536_1">Moderate</text:span></text:p>
            </table:table-cell>
          </table:table-row>
          <table:table-row table:style-name="Row65">
            <table:table-cell table:style-name="Cell230">
              <text:p text:style-name="P537"><text:span text:style-name="T537_1">Progress<text:s/>towards<text:s/>COAST’s<text:s/>GEDSI<text:s/>ambitions<text:s/>remains<text:s/>slower<text:s/>than<text:s/>expected.<text:s/>While<text:s/>participation<text:s/>of<text:s/>women<text:s/>and<text:s/>marginalised<text:s/>groups<text:s/>is<text:s/></text:span><text:span text:style-name="T537_2">increasing,<text:s/>this<text:s/>may<text:s/>not<text:s/>consistently<text:s/>translate<text:s/>into<text:s/>improved<text:s/>influence,<text:s/>leadership<text:s/>or<text:s/>equitable<text:s/>access<text:s/>to<text:s/>benefits.</text:span></text:p>
            </table:table-cell>
            <table:table-cell table:style-name="Cell231">
              <text:p text:style-name="P538"><text:span text:style-name="T538_1">Major</text:span></text:p>
            </table:table-cell>
            <table:table-cell table:style-name="Cell232">
              <text:p text:style-name="P539"><text:span text:style-name="T539_1">Strengthen<text:s/>implementation<text:s/>of<text:s/>GEDSI<text:s/>requirements<text:s/>across<text:s/>project<text:s/>design<text:s/>and<text:s/>delivery;<text:s/>improve<text:s/>use<text:s/>of<text:s/>disaggregated<text:s/></text:span><text:span text:style-name="T539_2">data;<text:s/>undertake<text:s/>regular<text:s/>performance<text:s/>reviews;<text:s/>and<text:s/>increase<text:s/>partner<text:s/>accountability<text:s/>for<text:s/>GEDSI<text:s/>outcomes.</text:span></text:p>
            </table:table-cell>
            <table:table-cell table:style-name="Cell233">
              <text:p text:style-name="P540"><text:span text:style-name="T540_1">Moderate</text:span></text:p>
            </table:table-cell>
          </table:table-row>
          <table:table-row table:style-name="Row66">
            <table:table-cell table:style-name="Cell234">
              <text:p text:style-name="P541"><text:span text:style-name="T541_1">Strong<text:s/>outputs<text:s/>and<text:s/>enabling<text:s/>environment<text:s/>achievements<text:s/>do<text:s/>not<text:s/>translate<text:s/>into<text:s/>long-term<text:s/>outcomes<text:s/>and<text:s/>impact.<text:s/>There<text:s/>is<text:s/>a<text:s/>risk<text:s/>that<text:s/>progress<text:s/>on<text:s/>policy,<text:s/>governance,<text:s/>evidence<text:s/>generation<text:s/>and<text:s/>capacity<text:s/>building<text:s/>does<text:s/>not<text:s/>result<text:s/>in<text:s/>sustained<text:s/>behavioural,<text:s/>institutional<text:s/>or<text:s/>livelihood<text:s/>changes<text:s/>at<text:s/>scale.</text:span></text:p>
            </table:table-cell>
            <table:table-cell table:style-name="Cell235">
              <text:p text:style-name="P542"><text:span text:style-name="T542_1">Major</text:span></text:p>
            </table:table-cell>
            <table:table-cell table:style-name="Cell236">
              <text:p text:style-name="P543"><text:span text:style-name="T543_1">Increase<text:s/>focus<text:s/>on<text:s/>sustainability<text:s/>planning,<text:s/>scaling<text:s/>pathways<text:s/>and<text:s/>institutional<text:s/>ownership;<text:s/>strengthen<text:s/>monitoring<text:s/>of<text:s/>outcome-level<text:s/>change;<text:s/>and<text:s/>use<text:s/>learning<text:s/>and<text:s/>evidence<text:s/>to<text:s/>support<text:s/>adaptive<text:s/>management<text:s/>and<text:s/>replication<text:s/>of<text:s/>successful<text:s/>approaches.</text:span></text:p>
            </table:table-cell>
            <table:table-cell table:style-name="Cell237">
              <text:p text:style-name="P544"><text:span text:style-name="T544_1">Moderate</text:span></text:p>
            </table:table-cell>
          </table:table-row>
          <table:table-row table:style-name="Row67">
            <table:table-cell table:style-name="Cell238">
              <text:p text:style-name="P545"><text:span text:style-name="T545_1">Progress<text:s/>towards<text:s/>blue<text:s/>economy<text:s/>finance<text:s/>mobilisation<text:s/>remains<text:s/>slower<text:s/>than<text:s/>anticipated.<text:s/>Financial<text:s/>roadmaps,<text:s/>partnerships<text:s/>and<text:s/>project<text:s/>pipelines<text:s/>may<text:s/>not<text:s/>convert<text:s/>into<text:s/>investment-ready<text:s/>opportunities<text:s/>or<text:s/>leveraged<text:s/>finance<text:s/>within<text:s/>expected<text:s/>timeframes.</text:span></text:p>
            </table:table-cell>
            <table:table-cell table:style-name="Cell239">
              <text:p text:style-name="P546"><text:span text:style-name="T546_1">Major</text:span></text:p>
            </table:table-cell>
            <table:table-cell table:style-name="Cell240">
              <text:p text:style-name="P547"><text:span text:style-name="T547_1">Support<text:s/>delivery<text:s/>partners<text:s/>to<text:s/>develop<text:s/>clearer<text:s/>finance<text:s/>mobilisation<text:s/>pathways,<text:s/>strengthen<text:s/>engagement<text:s/>with<text:s/>finance<text:s/>providers,<text:s/>and<text:s/>prioritise<text:s/>the<text:s/>development<text:s/>of<text:s/>investment-ready<text:s/>projects<text:s/>and<text:s/>financing<text:s/>mechanisms.</text:span></text:p>
            </table:table-cell>
            <table:table-cell table:style-name="Cell241">
              <text:p text:style-name="P548"><text:span text:style-name="T548_1">Moderate</text:span></text:p>
            </table:table-cell>
          </table:table-row>
          <table:table-row table:style-name="Row68">
            <table:table-cell table:style-name="Cell242">
              <text:p text:style-name="P549"><text:span text:style-name="T549_1">Weak<text:s/>coordination<text:s/>between<text:s/>programme<text:s/>components<text:s/>reduces<text:s/>opportunities<text:s/>for<text:s/>learning,<text:s/>scaling<text:s/>and<text:s/>collective<text:s/>impact.<text:s/>Failure<text:s/>to<text:s/>maximise<text:s/>collaboration<text:s/>across<text:s/>components<text:s/>could<text:s/>limit<text:s/>programme<text:s/>efficiency<text:s/>and<text:s/>effectiveness.</text:span></text:p>
            </table:table-cell>
            <table:table-cell table:style-name="Cell243">
              <text:p text:style-name="P550"><text:span text:style-name="T550_1">Moderate</text:span></text:p>
            </table:table-cell>
            <table:table-cell table:style-name="Cell244">
              <text:p text:style-name="P551"><text:span text:style-name="T551_1">Use<text:s/>the<text:s/>Programme<text:s/>Coordination<text:s/>Forum<text:s/>and<text:s/>joint<text:s/>learning<text:s/>processes<text:s/>to<text:s/>identify<text:s/>priority<text:s/>opportunities<text:s/>for<text:s/>collaboration,<text:s/>strengthen<text:s/>country-level<text:s/>coordination<text:s/>and<text:s/>promote<text:s/>cross-component<text:s/>learning.</text:span></text:p>
            </table:table-cell>
            <table:table-cell table:style-name="Cell245">
              <text:p text:style-name="P552"><text:span text:style-name="T552_1">Minor</text:span></text:p>
            </table:table-cell>
          </table:table-row>
          <table:table-row table:style-name="Row69">
            <table:table-cell table:style-name="Cell246">
              <text:p text:style-name="P553"><text:span text:style-name="T553_1">Financial,<text:s/>fiduciary<text:s/>and<text:s/>safeguarding<text:s/>risks<text:s/>increase<text:s/>as<text:s/>delivery<text:s/>scales<text:s/>through<text:s/>complex<text:s/>downstream<text:s/>delivery<text:s/>chains.<text:s/>This<text:s/>could<text:s/>result<text:s/>in<text:s/>fraud,<text:s/>misuse<text:s/>of<text:s/>funds,<text:s/>safeguarding<text:s/>incidents<text:s/>or<text:s/>reputational<text:s/>damage.</text:span></text:p>
            </table:table-cell>
            <table:table-cell table:style-name="Cell247">
              <text:p text:style-name="P554"><text:span text:style-name="T554_1">Major</text:span></text:p>
            </table:table-cell>
            <table:table-cell table:style-name="Cell248">
              <text:p text:style-name="P555"><text:span text:style-name="T555_1">Maintain<text:s/>robust<text:s/>due<text:s/>diligence,<text:s/>risk<text:s/>management<text:s/>and<text:s/>reporting<text:s/>requirements<text:s/>across<text:s/>delivery<text:s/>chains;<text:s/>undertake<text:s/>regular<text:s/>risk<text:s/>reviews<text:s/>with<text:s/>delivery<text:s/>partners;<text:s/>and<text:s/>ensure<text:s/>safeguarding<text:s/>and<text:s/>fiduciary<text:s/>controls<text:s/>remain<text:s/>effective<text:s/>as<text:s/>delivery<text:s/>expands.</text:span></text:p>
            </table:table-cell>
            <table:table-cell table:style-name="Cell249">
              <text:p text:style-name="P556"><text:span text:style-name="T556_1">Moderate</text:span></text:p>
            </table:table-cell>
          </table:table-row>
          <table:table-row table:style-name="Row70">
            <table:table-cell table:style-name="Cell250">
              <text:p text:style-name="P557"><text:span text:style-name="T557_1">Climate-related<text:s/>disasters,<text:s/>conflict,<text:s/>political<text:s/>unrest<text:s/>or<text:s/>other<text:s/>external<text:s/>shocks<text:s/>disrupt<text:s/>programme<text:s/>delivery.<text:s/>These<text:s/>events<text:s/>may<text:s/>affect<text:s/>implementation<text:s/>timelines,<text:s/>stakeholder<text:s/>engagement<text:s/>and<text:s/>delivery<text:s/>of<text:s/>results.</text:span></text:p>
            </table:table-cell>
            <table:table-cell table:style-name="Cell251">
              <text:p text:style-name="P558"><text:span text:style-name="T558_1">Major</text:span></text:p>
            </table:table-cell>
            <table:table-cell table:style-name="Cell252">
              <text:p text:style-name="P559"><text:span text:style-name="T559_1">Maintain<text:s/>contingency<text:s/>planning<text:s/>and<text:s/>adaptive<text:s/>delivery<text:s/>approaches;<text:s/>monitor<text:s/>evolving<text:s/>country<text:s/>contexts<text:s/>closely;<text:s/>and<text:s/>work<text:s/>through<text:s/>local<text:s/>partners<text:s/>and<text:s/>institutions<text:s/>to<text:s/>maintain<text:s/>delivery<text:s/>where<text:s/>disruptions<text:s/>occur.</text:span></text:p>
            </table:table-cell>
            <table:table-cell table:style-name="Cell253">
              <text:p text:style-name="P560"><text:span text:style-name="T560_1">Moderate</text:span></text:p>
            </table:table-cell>
          </table:table-row>
          <table:table-row table:style-name="Row71">
            <table:table-cell table:style-name="Cell254">
              <text:p text:style-name="P561"><text:span text:style-name="T561_1">Data<text:s/>quality,<text:s/>monitoring<text:s/>systems<text:s/>and<text:s/>evidence<text:s/>generation<text:s/>are<text:s/>insufficient<text:s/>to<text:s/>robustly<text:s/>demonstrate<text:s/>programme<text:s/>performance<text:s/>and<text:s/>results.<text:s/>Weak<text:s/>data<text:s/>may<text:s/>undermine<text:s/>decision-making,<text:s/>learning<text:s/>and<text:s/>accountability.</text:span></text:p>
            </table:table-cell>
            <table:table-cell table:style-name="Cell255">
              <text:p text:style-name="P562"><text:span text:style-name="T562_1">Moderate</text:span></text:p>
            </table:table-cell>
            <table:table-cell table:style-name="Cell256">
              <text:p text:style-name="P563"><text:span text:style-name="T563_1">Continue<text:s/>strengthening<text:s/>MEL<text:s/>systems,<text:s/>partner<text:s/>reporting,<text:s/>data<text:s/>quality<text:s/>assurance<text:s/>and<text:s/>evidence<text:s/>use;<text:s/>provide<text:s/>technical<text:s/>support<text:s/>to<text:s/>partners;<text:s/>and<text:s/>use<text:s/>independent<text:s/>evaluation<text:s/>findings<text:s/>to<text:s/>inform<text:s/>programme<text:s/>improvements.</text:span></text:p>
            </table:table-cell>
            <table:table-cell table:style-name="Cell257">
              <text:p text:style-name="P564"><text:span text:style-name="T564_1">Minor</text:span></text:p>
            </table:table-cell>
          </table:table-row>
        </table:table>
        <text:p text:style-name="P565"/>
        <text:p text:style-name="P566"><text:span text:style-name="T566_1">Risk<text:s/>appetite<text:s/>trends:</text:span></text:p>
        <text:p text:style-name="P567"/>
        <text:p text:style-name="P568"><text:span text:style-name="T568_1">Strategy<text:s/>and<text:s/>Context:<text:s/></text:span><text:span text:style-name="T568_2">Appetite<text:s/>=<text:s/>Receptive.</text:span><text:span text:style-name="T568_3"><text:s/>COAST<text:s/>delivers<text:s/>in<text:s/>a<text:s/>new<text:s/>area<text:s/>for<text:s/>HMG’s<text:s/>ODA<text:s/>programming,<text:s/>the<text:s/>marine<text:s/>environment<text:s/>sector.<text:s/></text:span><text:span text:style-name="T568_4">The<text:s/>success<text:s/>of<text:s/>COAST<text:s/>continues<text:s/>to<text:s/>depend<text:s/>on<text:s/>its<text:s/>ability<text:s/>to<text:s/>engage<text:s/>in<text:s/>this<text:s/>new<text:s/>sector,<text:s/>build<text:s/>relationships<text:s/>and<text:s/>navigate<text:s/>political<text:s/>economies,<text:s/>deliver<text:s/>high</text:span><text:span text:style-name="T568_5">-</text:span><text:span text:style-name="T568_6">quality<text:s/>interventions<text:s/>based<text:s/>on<text:s/>evidence<text:s/>and<text:s/>learning,<text:s/>and<text:s/>drive<text:s/>a<text:s/>strong<text:s/>MEL<text:s/>approach<text:s/>that<text:s/>supports<text:s/>continuous<text:s/>programme<text:s/>improvement.<text:s/>COAST’s<text:s/>year<text:s/>3<text:s/>has<text:s/>delivered<text:s/>in<text:s/>line<text:s/>with<text:s/>COAST’s<text:s/>strategy<text:s/>set<text:s/>out<text:s/>in<text:s/>the<text:s/>business<text:s/>case.<text:s/></text:span></text:p>
        <text:p text:style-name="P569"><text:span text:style-name="T569_1">Policy<text:s/>&amp;<text:s/>Programme<text:s/>Delivery:<text:s/></text:span><text:span text:style-name="T569_2">Appetite<text:s/>=<text:s/>Cautious.</text:span><text:span text:style-name="T569_3"><text:s/></text:span><text:span text:style-name="T569_4">COAST<text:s/>is<text:s/>designed<text:s/>to<text:s/>build<text:s/>upon<text:s/>available<text:s/>evidence<text:s/>and<text:s/>ensure<text:s/>this<text:s/>is<text:s/>applied<text:s/>during<text:s/>delivery.</text:span><text:span text:style-name="T569_5"><text:s/></text:span><text:span text:style-name="T569_6">Delivery<text:s/>partners<text:s/>have<text:s/>been<text:s/>selected<text:s/>on<text:s/>their<text:s/>ability<text:s/>to<text:s/>deliver<text:s/>the<text:s/>Components<text:s/>and<text:s/>the<text:s/>engagement<text:s/>requirements<text:s/></text:span><text:span text:style-name="T569_7">underpinning<text:s/>it.<text:s/>COAST’s<text:s/>MEL<text:s/>strategy<text:s/>is<text:s/>now<text:s/>in<text:s/>place<text:s/>and<text:s/>Itad<text:s/>are<text:s/>regularly<text:s/>engaging<text:s/>with<text:s/>and<text:s/>supporting<text:s/>other<text:s/>COAST<text:s/>partners<text:s/>to<text:s/>support<text:s/>its<text:s/>implementation,<text:s/>ensuring<text:s/>COAST<text:s/>will<text:s/>capture<text:s/>evidence<text:s/>and<text:s/>lessons<text:s/>to<text:s/>support<text:s/>delivery<text:s/>choices.<text:s/></text:span><text:span text:style-name="T569_8">No<text:s/>change<text:s/>is<text:s/>proposed<text:s/>for<text:s/>this<text:s/>risk<text:s/>appetite</text:span><text:span text:style-name="T569_9">.<text:s text:c="2"/></text:span></text:p>
        <text:p text:style-name="P570"><text:span text:style-name="T570_1">Safeguarding:<text:s/></text:span><text:span text:style-name="T570_2">Appetite<text:s/>=<text:s/>Minimal.<text:s/></text:span><text:span text:style-name="T570_3">COAST<text:s/>partners<text:s/>have<text:s/>undergone<text:s/>due<text:s/>diligence<text:s/>checks<text:s/>to<text:s/>ensure<text:s/>they<text:s/>have<text:s/>appropriate<text:s/>policies<text:s/>and<text:s/>procedures<text:s/>in<text:s/>place<text:s/>to<text:s/>avoid,<text:s/>minimise<text:s/>and<text:s/>mitigate<text:s/>safeguarding<text:s/>risks<text:s/>during<text:s/>delivery.<text:s/>Any<text:s/>new<text:s/>tier-1<text:s/>partners<text:s/>will<text:s/>also<text:s/>undergo<text:s/>due<text:s/>diligence<text:s/>checks<text:s/>in<text:s/>advance<text:s/>of<text:s/>any<text:s/>agreements<text:s/>being<text:s/>signed.<text:s/>All<text:s/>live<text:s/>COAST<text:s/>tier-1<text:s/>partners<text:s/>have<text:s/>appropriate<text:s/>policies<text:s/>and<text:s/>procedures<text:s/>in<text:s/>place<text:s/>to<text:s/>ensure<text:s/>safeguarding<text:s/>risks<text:s/>are<text:s/>minimised<text:s/>throughout<text:s/>their<text:s/>delivery<text:s/>chains.<text:s/>Year<text:s/>3<text:s/>has<text:s/>focussed<text:s/>on<text:s/>delivery<text:s/>of<text:s/>AABS<text:s/>and<text:s/>BCAP<text:s/>projects<text:s/>and<text:s/>procurement<text:s/>of<text:s/>a<text:s/>supplier<text:s/>for<text:s/>Component<text:s/>A,<text:s/>DAI<text:s/>Global<text:s/>went<text:s/>into<text:s/>full<text:s/>operational<text:s/>mode<text:s/>in<text:s/>July<text:s/>2025.<text:s/>The<text:s/>potential<text:s/>for<text:s/>safeguarding<text:s/>incidents<text:s/>may<text:s/>increase<text:s/>as<text:s/>direct<text:s/>engagement<text:s/>with<text:s/>local<text:s/>communities<text:s/>and<text:s/>other<text:s/>stakeholders<text:s/>increases<text:s/>through<text:s/>year<text:s/>4.<text:s/>This<text:s/>risk<text:s/>appetite<text:s/></text:span><text:span text:style-name="T570_4">should<text:s/></text:span><text:span text:style-name="T570_5">continue<text:s/>to<text:s/></text:span><text:span text:style-name="T570_6">be<text:s/></text:span><text:span text:style-name="T570_7"><text:s/>monitored</text:span><text:span text:style-name="T570_8"><text:s/>carefully<text:s/>throughout<text:s/>year<text:s/></text:span><text:span text:style-name="T570_9">4</text:span><text:span text:style-name="T570_10">.<text:s text:c="2"/></text:span><text:span text:style-name="T570_11"><text:s/></text:span></text:p>
        <text:p text:style-name="P571"><text:span text:style-name="T571_1">Financial<text:s/>&amp;<text:s/>Fiduciary:<text:s/></text:span><text:span text:style-name="T571_2">Appetite<text:s/>=<text:s/>Cautious.<text:s/></text:span><text:span text:style-name="T571_3">WorldFish,<text:s/>WEF,<text:s/>ITAD<text:s/>and<text:s/>DAI<text:s/>have<text:s/>undergone<text:s/>due<text:s/>diligence<text:s/>processes<text:s/>to<text:s/>ensure<text:s/>they<text:s/>have<text:s/>appropriate<text:s/>policies<text:s/>and<text:s/>procedures<text:s/>in<text:s/>place<text:s/>to<text:s/>avoid,<text:s/>minimise<text:s/>and<text:s/>mitigate<text:s/>financial<text:s/>and<text:s/>fiduciary<text:s/>risks<text:s/>during<text:s/>delivery.<text:s/>Any<text:s/>new<text:s/>tier-1<text:s/>partners<text:s/>will<text:s/>also<text:s/>undergo<text:s/>due<text:s/>diligence<text:s/>checks<text:s/>in<text:s/>advance<text:s/>of<text:s/>any<text:s/>agreements<text:s/>being<text:s/>signed.<text:s/>All<text:s/>live<text:s/>COAST<text:s/>tier-1<text:s/>partners<text:s/>have<text:s/>appropriate<text:s/>policies<text:s/>and<text:s/>procedures<text:s/>in<text:s/>place<text:s/>to<text:s/>ensure<text:s/>financial<text:s/>risks<text:s/>are<text:s/>minimised<text:s/>throughout<text:s/>their<text:s/>delivery<text:s/>chains.</text:span><text:span text:style-name="T571_4"><text:s/></text:span></text:p>
        <text:p text:style-name="P572"><text:span text:style-name="T572_1">FCDO<text:s/>staff<text:s/>overseeing<text:s/>COAST<text:s/>have<text:s/>completed<text:s/>mandatory<text:s/>fiduciary<text:s/>risk<text:s/>training<text:s/>in<text:s/>year<text:s/>3.<text:s/>WorldFish,<text:s/>WEF<text:s/>and<text:s/>Itad<text:s/>have<text:s/>produced<text:s/>delivery<text:s/>chain<text:s/>risk<text:s/>maps<text:s/>to<text:s/>monitor<text:s/>funds<text:s/>and<text:s/>fiduciary<text:s/>risks.<text:s/>DAI<text:s/>will<text:s/>also<text:s/>send<text:s/>a<text:s/>delivery<text:s/>chain<text:s/>spreadsheet<text:s/>once<text:s/>they<text:s/>move<text:s/>into<text:s/>implantation<text:s/>phase.<text:s text:c="2"/>FCDO<text:s/>and<text:s/>all<text:s/>delivery<text:s/>partners<text:s/>regularly<text:s/>discussed<text:s/>fiduciary<text:s/>risks<text:s/>during<text:s/>year<text:s/>2.<text:s/>There<text:s/>is<text:s/>potential<text:s/>for<text:s/>fiduciary<text:s/>risks<text:s/>to<text:s/>grow<text:s/>in<text:s/>year<text:s/>3<text:s/>onwards<text:s/>as<text:s/>COAST’s<text:s/>downstream<text:s/>delivery<text:s/>chain<text:s/>becomes<text:s/>larger<text:s/>and<text:s/>more<text:s/>complex,<text:s/>particularly<text:s/>through<text:s/>Component<text:s/>A.<text:s/>FCDO<text:s/>and<text:s/>delivery<text:s/>partners<text:s/>will<text:s/>continue<text:s/>to<text:s/>closely<text:s/>monitor<text:s/>fiduciary<text:s/>risks<text:s/>and<text:s/>ensure<text:s/>policies<text:s/>and<text:s/>procedures<text:s/>are<text:s/>followed.<text:s/></text:span><text:span text:style-name="T572_2">No<text:s/>change<text:s/>is<text:s/>proposed<text:s/>for<text:s/>this<text:s/>risk<text:s/>appetite</text:span><text:span text:style-name="T572_3">.<text:s text:c="2"/></text:span></text:p>
        <text:p text:style-name="P573"><text:span text:style-name="T573_1">Reputational:<text:s/></text:span><text:span text:style-name="T573_2">Appetite<text:s/>=<text:s/>Cautious.<text:s/></text:span><text:span text:style-name="T573_3">COAST<text:s/>is<text:s/>still<text:s/>a<text:s/>relatively<text:s/>new<text:s/>programme<text:s/>in<text:s/>a<text:s/>new<text:s/>sector<text:s/>for<text:s/>HMG<text:s/>and<text:s/>has<text:s/>been<text:s/>designed<text:s/>using<text:s/>the<text:s/>best<text:s/>available<text:s/>evidence.<text:s/>Sufficient<text:s/>time<text:s/>has<text:s/>been<text:s/>allocated<text:s/>for<text:s/>COAST<text:s/>to<text:s/>deliver<text:s/>interventions<text:s/>with<text:s/>support<text:s/>from<text:s/>a<text:s/>strong<text:s/>MEL<text:s/>approach<text:s/>to<text:s/>ensure<text:s/>delivery<text:s/>is<text:s/>robustly<text:s/>assessed.<text:s/>This<text:s/>will<text:s/>help<text:s/>the<text:s/>programme<text:s/>team<text:s/>to<text:s/>identify<text:s/>and<text:s/>scale<text:s/>successful<text:s/>activities<text:s/>and<text:s/>stop<text:s/>those<text:s/>performing<text:s/>poorly.<text:s/>COAST<text:s/></text:span><text:span text:style-name="T573_4">was</text:span><text:span text:style-name="T573_5"><text:s text:c="2"/>well</text:span><text:span text:style-name="T573_6"><text:s/>received<text:s/>by<text:s/>ICAI<text:s/>in<text:s/>their<text:s/>review<text:s/>of<text:s/>the<text:s/>Blue<text:s/>Planet<text:s/>Fund.<text:s/></text:span><text:span text:style-name="T573_7">No<text:s/>change<text:s/>is<text:s/>proposed<text:s/>for<text:s/>this<text:s/>risk<text:s/>appetite</text:span><text:span text:style-name="T573_8">.<text:s text:c="2"/></text:span></text:p>
        <text:p text:style-name="P574"><text:span text:style-name="T574_1">People:<text:s/></text:span><text:span text:style-name="T574_2">Appetite<text:s/>=<text:s/>Cautious.</text:span><text:span text:style-name="T574_3"><text:s/>COAST<text:s/>is<text:s/>being<text:s/>delivered<text:s/>in<text:s/>a<text:s/>phased<text:s/>approach<text:s/>to<text:s/>streamline<text:s/>programme<text:s/>management,<text:s/>allowing<text:s/>ECD<text:s/>to<text:s/>manage<text:s/>capacity<text:s/>and<text:s/>budgets.<text:s/>Experienced<text:s/>delivery<text:s/>partners<text:s/>and<text:s/>their<text:s/>staff<text:s/>have<text:s/>and<text:s/>will<text:s/>be<text:s/>engaged<text:s/>for<text:s/>each<text:s/>COAST<text:s/>component<text:s/>to<text:s/>reduce<text:s/>programme<text:s/>management<text:s/>burdens<text:s/>and<text:s/>risks.<text:s/></text:span><text:span text:style-name="T574_4">No<text:s/>change<text:s/>is<text:s/>proposed<text:s/>for<text:s/>this<text:s/>risk<text:s/>appetite</text:span><text:span text:style-name="T574_5">.</text:span></text:p>
        <text:p text:style-name="P575"/>
        <text:p text:style-name="P576"><text:span text:style-name="T576_1">F:<text:s/>PROGRAMME<text:s/>MANAGEMENT:<text:s/></text:span><text:bookmark-start text:name="_Hlk21353049"/><text:span text:style-name="T576_2">DELIVERY,<text:s/>COMMERCIAL<text:s/>&amp;<text:s/>FINANCIAL<text:s/>PERFORMANCE<text:s/></text:span><text:bookmark-end text:name="_Hlk21353049"/></text:p>
        <text:p text:style-name="P577"/>
        <text:p text:style-name="P578"><text:span text:style-name="T578_1">Summarise<text:s/>the<text:s/>performance<text:s/>of<text:s/>partners<text:s/>and<text:s/>FCDO,<text:s/>notably<text:s/>on<text:s/>commercial<text:s/>and<text:s/>financial<text:s/>issues.<text:s/></text:span></text:p>
        <text:p text:style-name="P579"><text:span text:style-name="T579_1">There<text:s/>has<text:s/>been<text:s/>significant<text:s/>budget<text:s/>uncertainty<text:s/>this<text:s/>financial<text:s/>year<text:s/>due<text:s/>to</text:span><text:span text:style-name="T579_2"><text:s/>broader</text:span><text:span text:style-name="T579_3"><text:s/></text:span><text:span text:style-name="T579_4">UK<text:s/>ODA<text:s/>allocations<text:s/>(see<text:s/>Section<text:s/>A)</text:span><text:span text:style-name="T579_5">.<text:s/>This<text:s/>has<text:s/>required<text:s/>partners<text:s/>to<text:s/>revise<text:s/>workplans<text:s/>and<text:s/>manage<text:s/>ongoing<text:s/>uncertainty<text:s/>with<text:s/>downstream<text:s/>partners.</text:span></text:p>
        <text:p text:style-name="P580"><text:span text:style-name="T580_1">Throughout<text:s/>Year<text:s/>3,<text:s/>WorldFish,<text:s/>WEF,<text:s/>ITAD,<text:s/>and<text:s/>DAI<text:s/>have<text:s/>performed<text:s/>well<text:s/>in<text:s/>terms<text:s/>of<text:s/>commercial<text:s/>and<text:s/>financial<text:s/>management<text:s/>of<text:s/>their<text:s/>respective<text:s/>projects.<text:s/>All<text:s/>partners<text:s/>produced<text:s/></text:span><text:span text:style-name="T580_2">high</text:span><text:span text:style-name="T580_3">-quality<text:s/>Year<text:s/>3<text:s/>workplans<text:s/>and<text:s/>were<text:s/>responsive<text:s/>in<text:s/>engaging<text:s/>with<text:s/>FCDO<text:s/>to<text:s/>ensure<text:s/>these<text:s/>met<text:s/></text:span><text:span text:style-name="T580_4">FCDO<text:s/></text:span><text:span text:style-name="T580_5">requirements.</text:span></text:p>
        <text:p text:style-name="P581"><text:span text:style-name="T581_1">All<text:s/>partners<text:s/>provided<text:s/>regular<text:s/>progress<text:s/>reports<text:s/>and<text:s/>financial<text:s/>updates<text:s/>throughout<text:s/>the<text:s/>year<text:s/>via<text:s/>monthly<text:s/>and<text:s/>quarterly<text:s/>meetings<text:s/>with<text:s/>FCDO.<text:s/>Regular<text:s/>discussion<text:s/>topics<text:s/>have<text:s/>included<text:s/>general<text:s/>progress<text:s/>updates,<text:s/>recruitment,<text:s/>risks,<text:s/>finance,<text:s/>and<text:s/>performance<text:s/>against<text:s/>KPIs.<text:s/>These<text:s/>engagements<text:s/>have<text:s/>helped<text:s/>to<text:s/>build<text:s/>a<text:s/>strong<text:s/>working<text:s/>relationship<text:s/>with<text:s/>FCDO.<text:s/>Quarterly<text:s/></text:span><text:span text:style-name="T581_2">progress<text:s/>reports<text:s/>have<text:s/>been<text:s/>of<text:s/>good<text:s/>quality<text:s/>and<text:s/>have<text:s/>proactively<text:s/>addressed<text:s/>comments<text:s/>and<text:s/>responded<text:s/>to<text:s/>FCDO<text:s/>clarifications<text:s/>in<text:s/>a<text:s/>timely<text:s/>manner.</text:span></text:p>
        <text:p text:style-name="P582"><text:span text:style-name="T582_1">There<text:s/>were<text:s/>overspends<text:s/>in<text:s/>forecasting<text:s/>from<text:s/>both<text:s/>DAI<text:s/>and<text:s/>WorldFish,<text:s/>particularly<text:s/>in<text:s/>Quarter<text:s/>4,<text:s/>due<text:s/>to<text:s/>downstream<text:s/>partners<text:s/>spending<text:s/>more<text:s/>than<text:s/>anticipated.<text:s/>These<text:s/>are<text:s/>explained<text:s/>further<text:s/>below</text:span><text:span text:style-name="T582_2">.</text:span></text:p>
        <text:p text:style-name="P583"><text:span text:style-name="T583_1">Component<text:s/>A<text:s/>-<text:s/>DAI<text:s/>Global<text:s/></text:span><text:span text:style-name="T583_2"><text:s/></text:span></text:p>
        <text:p text:style-name="P584"><text:span text:style-name="T584_1">During<text:s/>the<text:s/>first<text:s/>year<text:s/>of<text:s/>the<text:s/>operational<text:s/>stage,<text:s/>DAI<text:s/>invoiced<text:s/>a<text:s/>total<text:s/>of<text:s/>£11.4m<text:s/>against<text:s/>a<text:s/>budget<text:s/>of<text:s/>£11.3m.<text:s/>This<text:s/>was<text:s/>within<text:s/>the<text:s/>5%<text:s/>agreed<text:s/>variance<text:s/>set<text:s/>out<text:s/>in<text:s/>their<text:s/>terms<text:s/>of<text:s/>reference.</text:span><text:span text:style-name="T584_2"><text:s/></text:span><text:span text:style-name="T584_3">DAI<text:s/>has<text:s/>provided<text:s/>regular<text:s/>progress<text:s/>updates<text:s/>throughout<text:s/>the<text:s/></text:span><text:span text:style-name="T584_4">period</text:span><text:span text:style-name="T584_5"><text:s/>through<text:s/>weekly<text:s/>meetings<text:s/>with<text:s/>FCDO.<text:s/>Regular<text:s/>discussion<text:s/>topics<text:s/>have<text:s/>included<text:s/>general<text:s/>progress<text:s/>updates,<text:s/>performance<text:s/>against<text:s/>KPIs,<text:s/>recruitment,<text:s/>risks,<text:s/>and<text:s/>finance.<text:s/>These<text:s/>engagements<text:s/>have<text:s/>helped<text:s/>to<text:s/>build<text:s/>a<text:s/>strong<text:s/>working<text:s/>relationship<text:s/>with<text:s/>FCDO.<text:s/>DAI<text:s/>has<text:s/>proactively<text:s/>addressed<text:s/>comments<text:s/>and<text:s/>responded<text:s/>to<text:s/>FCDO<text:s/>clarifications<text:s/>in<text:s/>a<text:s/>timely<text:s/>manner.</text:span></text:p>
        <text:p text:style-name="P585"><text:span text:style-name="T585_1">DAI<text:s/>switched<text:s/>to<text:s/>monthly<text:s/>invoicing<text:s/>in<text:s/>September<text:s/>2025.<text:s/></text:span><text:span text:style-name="T585_2">The<text:s/>switch<text:s/>from<text:s/>quarterly<text:s/>to<text:s/>monthly<text:s/>invoicing<text:s/>helped<text:s/>ensure<text:s/>that<text:s/>financial<text:s/>performance<text:s/>remained<text:s/>more<text:s/>closely<text:s/>aligned<text:s/>with<text:s/>forecasts.<text:s/>There<text:s/>was<text:s/>a<text:s/>slight<text:s/>variance<text:s/>in<text:s/>Quarter<text:s/>4<text:s/>due<text:s/>to<text:s/>partners<text:s/>attempting<text:s/>to<text:s/>catch<text:s/>up<text:s/>following<text:s/>earlier<text:s/>delays.</text:span></text:p>
        <text:p text:style-name="P586"><text:span text:style-name="T586_1">Component<text:s/>B<text:s/>-<text:s/>WorldFish</text:span><text:span text:style-name="T586_2"><text:s/></text:span></text:p>
        <text:p text:style-name="P587"><text:span text:style-name="T587_1">The<text:s/>expenditure<text:s/>for<text:s/>Year<text:s/>3<text:s/>of<text:s/>AABS<text:s/>was<text:s/>£8,008,969<text:s/>against<text:s/>an<text:s/>original<text:s/>budget<text:s/>of<text:s/>£7,504,669,<text:s/>representing<text:s/>an<text:s/>overall<text:s/>overspend<text:s/>of<text:s/>approximately<text:s/>7.8%.<text:s/>This<text:s/>variance<text:s/>was<text:s/>primarily<text:s/>driven<text:s/>by<text:s/>higher<text:s/>direct<text:s/>costs,<text:s/>particularly<text:s/>personnel<text:s/>and<text:s/>project<text:s/>activities,<text:s/>reflecting<text:s/>increased<text:s/>staff<text:s/>utilisation<text:s/>and<text:s/>accelerated<text:s/>programme<text:s/>implementation<text:s/>during<text:s/>the<text:s/>year.</text:span></text:p>
        <text:p text:style-name="P588"><text:span text:style-name="T588_1">During<text:s/>the<text:s/>early<text:s/>part<text:s/>of<text:s/>the<text:s/>financial<text:s/>year,<text:s/>there<text:s/>were<text:s/>some<text:s/>issues<text:s/>with<text:s/>spend<text:s/>against<text:s/>original<text:s/>forecasts,<text:s/>particularly<text:s/>in<text:s/>Quarters<text:s/>1<text:s/>and<text:s/>2</text:span><text:span text:style-name="T588_2"><text:s/></text:span><text:span text:style-name="T588_3">was<text:s/>due<text:s/>to<text:s/>delays<text:s/>in<text:s/>activity<text:s/>implementatio</text:span><text:span text:style-name="T588_4">n</text:span><text:span text:style-name="T588_5">.</text:span><text:span text:style-name="T588_6"><text:s/></text:span><text:span text:style-name="T588_7">However,</text:span><text:span text:style-name="T588_8"><text:s/>the<text:s/>overall<text:s/></text:span><text:span text:style-name="T588_9">project<text:s/>allocation<text:s/>was</text:span><text:span text:style-name="T588_10"><text:s/>fully<text:s/>utilised,<text:s/>indicating<text:s/>strong<text:s/>programme<text:s/>delivery<text:s/>across</text:span><text:span text:style-name="T588_11"><text:s/>downstream<text:s/>partners<text:s/>and</text:span><text:span text:style-name="T588_12"><text:s/></text:span><text:span text:style-name="T588_13">project<text:s/>workstreams</text:span><text:span text:style-name="T588_14">.<text:s/>In<text:s/>some<text:s/>cases,<text:s/>partners<text:s/>brought<text:s/>forward<text:s/>activities<text:s/>originally<text:s/>planned<text:s/>for<text:s/>Year<text:s/>4<text:s/>due<text:s/>to<text:s/>anticipated<text:s/>funding<text:s/>constraints,<text:s/>which<text:s/>contributed<text:s/>to<text:s/>the<text:s/>Year<text:s/>3<text:s/>overspend.<text:s/>The<text:s/>overspend<text:s/>of<text:s/>£584,300<text:s/>was<text:s/>covered<text:s/>using<text:s/>2026/27<text:s/>funds<text:s/>and<text:s/>now<text:s/>forms<text:s/>part<text:s/>of<text:s/>WorldFish’s<text:s/>Year<text:s/>4<text:s/>budget.</text:span></text:p>
        <text:p text:style-name="P589"><text:span text:style-name="T589_1">WorldFish<text:s/>provided<text:s/>regular<text:s/>progress<text:s/>updates<text:s/>throughout<text:s/>the<text:s/>year<text:s/>via<text:s/>monthly<text:s/>and<text:s/>quarterly<text:s/>meetings<text:s/>with<text:s/>FCDO.<text:s/>Regular<text:s/>discussion<text:s/>topics<text:s/>included<text:s/>general<text:s/>progress<text:s/>updates,<text:s/>recruitment,<text:s/>risks,<text:s/>and<text:s/>finance.<text:s/>These<text:s/>engagements<text:s/>have<text:s/>helped<text:s/>to<text:s/>build<text:s/>a<text:s/>strong<text:s/>working<text:s/>relationship<text:s/>with<text:s/>FCDO.<text:s/>Quarterly<text:s/>reports<text:s/>have<text:s/>been<text:s/>of<text:s/>good<text:s/>quality<text:s/>and<text:s/>have<text:s/>proactively<text:s/>addressed<text:s/>comments<text:s/>and<text:s/>responded<text:s/>to<text:s/>FCDO<text:s/>clarifications<text:s/>in<text:s/>a<text:s/>timely<text:s/>manner.</text:span></text:p>
        <text:p text:style-name="P590"><text:span text:style-name="T590_1">Component<text:s/>C<text:s/>–<text:s/>The<text:s/>World<text:s/>Economic<text:s/>Forum</text:span><text:span text:style-name="T590_2"><text:s/></text:span></text:p>
        <text:p text:style-name="P591"><text:span text:style-name="T591_1">WEF<text:s/>had<text:s/>an<text:s/>initial<text:s/>budget<text:s/>of<text:s/>£1,786,608<text:s/>for<text:s/>Year<text:s/>3.<text:s/>The<text:s/>actual<text:s/>expenditure<text:s/>was<text:s/>£1,776,753,<text:s/>representing<text:s/>an<text:s/>underspend<text:s/>of<text:s/>£9,875.<text:s/>The<text:s/>main<text:s/>areas<text:s/>contributing<text:s/>to<text:s/>this<text:s/>underspend<text:s/>were<text:s/>personnel<text:s/>and<text:s/>NBCAP<text:s/>costs.</text:span></text:p>
        <text:p text:style-name="P592"><text:span text:style-name="T592_1">Personnel:</text:span><text:span text:style-name="T592_2"><text:s/>The<text:s/>variance<text:s/>was<text:s/>due<text:s/>to<text:s/>the<text:s/>application<text:s/>of<text:s/>median<text:s/>salary<text:s/>rates<text:s/>in<text:s/>accordance<text:s/>with<text:s/>internal<text:s/>budgeting<text:s/>guidelines,<text:s/>as<text:s/>well<text:s/>as<text:s/>holiday<text:s/>accruals.<text:s/>In<text:s/>addition,<text:s/>a<text:s/>team<text:s/>member<text:s/>departed<text:s/>in<text:s/>August,<text:s/>and<text:s/>a<text:s/>more<text:s/>junior<text:s/>colleague<text:s/>joined<text:s/>in<text:s/>November<text:s/>(with<text:s/>interim<text:s/>support<text:s/>provided<text:s/>by<text:s/>a<text:s/>consultant).</text:span></text:p>
        <text:p text:style-name="P593"><text:span text:style-name="T593_1">WEF<text:s/>also<text:s/>provided<text:s/>regular<text:s/>progress<text:s/>updates<text:s/>throughout<text:s/>Year<text:s/>3<text:s/>via<text:s/>bi-weekly<text:s/>and<text:s/>quarterly<text:s/>meetings<text:s/>with<text:s/>FCDO.<text:s/>Regular<text:s/>discussion<text:s/>topics<text:s/>included<text:s/>general<text:s/>progress<text:s/>updates,<text:s/>recruitment,<text:s/>risks,<text:s/>and<text:s/>finance.<text:s/>These<text:s/>engagements<text:s/>have<text:s/>helped<text:s/>to<text:s/>build<text:s/>a<text:s/>strong<text:s/>working<text:s/>relationship<text:s/>with<text:s/>FCDO.<text:s/>Quarterly<text:s/>reports<text:s/>have<text:s/>been<text:s/>of<text:s/>good<text:s/>quality,<text:s/>and<text:s/>WEF<text:s/>has<text:s/>proactively<text:s/>addressed<text:s/>comments<text:s/>and<text:s/>responded<text:s/>to<text:s/>FCDO<text:s/>clarifications<text:s/>in<text:s/>a<text:s/>timely<text:s/>manner</text:span><text:span text:style-name="T593_2">.</text:span></text:p>
        <text:p text:style-name="P594"><text:span text:style-name="T594_1">Component<text:s/>D<text:s/>-<text:s/>ITAD</text:span><text:span text:style-name="T594_2"><text:s/></text:span></text:p>
        <text:p text:style-name="P595"><text:span text:style-name="T595_1">The<text:s/>workplan<text:s/>budget<text:s/>for<text:s/>FY<text:s/>2025/26<text:s/>was<text:s/>set<text:s/>at<text:s/>£574,485,<text:s/>and<text:s/>actual<text:s/>expenditure<text:s/>matched<text:s/>this<text:s/>at<text:s/>£574,485<text:s/>(excluding<text:s/>VAT),<text:s/>resulting<text:s/>in<text:s/>full<text:s/>(100%)<text:s/>budget<text:s/>utilisation.</text:span></text:p>
        <text:p text:style-name="P596"><text:span text:style-name="T596_1">ITAD<text:s/>also<text:s/>provided<text:s/>regular<text:s/>progress<text:s/>updates<text:s/>throughout<text:s/>Year<text:s/>3<text:s/>via<text:s/>bi-weekly<text:s/>and<text:s/>quarterly<text:s/>meetings<text:s/>with<text:s/>FCDO.<text:s/>Regular<text:s/>discussion<text:s/>topics<text:s/>included<text:s/>general<text:s/>progress<text:s/>updates,<text:s/>performance<text:s/>against<text:s/>KPIs,<text:s/>recruitment,<text:s/>risks,<text:s/>and<text:s/>finance.<text:s/>These<text:s/>engagements<text:s/>have<text:s/>helped<text:s/>to<text:s/>build<text:s/>a<text:s/>strong<text:s/>working<text:s/>relationship<text:s/>with<text:s/>FCDO.<text:s/>Quarterly<text:s/>reports<text:s/>have<text:s/>been<text:s/>of<text:s/>good<text:s/>quality,<text:s/>and<text:s/>ITAD<text:s/>has<text:s/>proactively<text:s/>addressed<text:s/>comments<text:s/>and<text:s/>responded<text:s/>to<text:s/>FCDO<text:s/>clarifications<text:s/>in<text:s/>a<text:s/>timely<text:s/></text:span><text:span text:style-name="T596_2">manner.</text:span></text:p>
        <text:p text:style-name="P597"><text:span text:style-name="T597_1">R</text:span><text:span text:style-name="T597_2">ecommendations<text:s/>for<text:s/>next<text:s/></text:span><text:span text:style-name="T597_3">y</text:span><text:span text:style-name="T597_4">ear</text:span><text:span text:style-name="T597_5">:</text:span><text:span text:style-name="T597_6"><text:s/></text:span><text:span text:style-name="T597_7">P</text:span><text:span text:style-name="T597_8">artners<text:s/>continue<text:s/>to<text:s/>submit<text:s/>monthly<text:s/>updated<text:s/>forecasts<text:s/></text:span><text:span text:style-name="T597_9">and</text:span><text:span text:style-name="T597_10"><text:s/>FCDO</text:span><text:span text:style-name="T597_11"><text:s/></text:span><text:span text:style-name="T597_12">continue<text:s/></text:span><text:span text:style-name="T597_13">to</text:span><text:span text:style-name="T597_14"><text:s/>hold<text:s/>quarterly<text:s/>meetings<text:s/>with<text:s/>partners<text:s/>to<text:s/>lock<text:s/>down<text:s/>each<text:s/>quarter<text:s/>forecast<text:s/>to<text:s/>minimise<text:s/>large<text:s/>variances<text:s/>between<text:s/>forecast<text:s/>vs<text:s/>actuals.</text:span><text:span text:style-name="T597_15"><text:s/></text:span></text:p>
        <text:p text:style-name="P598"/>
        <text:p text:style-name="P599"><text:span text:style-name="T599_1">G</text:span><text:span text:style-name="T599_2">:<text:s/></text:span><text:span text:style-name="T599_3">MONITORING,<text:s/>EVIDENCE<text:s/>AND<text:s/>LEARNING</text:span></text:p>
        <text:p text:style-name="P600"/>
        <text:p text:style-name="P601"><text:span text:style-name="T601_1">Monitoring<text:s/>and<text:s/>Evaluation:<text:s/></text:span></text:p>
        <text:p text:style-name="P602"><text:span text:style-name="T602_1">Monitoring<text:s/></text:span><text:span text:style-name="T602_2">evolved<text:s/></text:span><text:span text:style-name="T602_3">during<text:s/></text:span><text:span text:style-name="T602_4">Year<text:s/>3</text:span><text:span text:style-name="T602_5"><text:s/>to<text:s/>support<text:s/>COAST's<text:s/>transition<text:s/>from<text:s/>design<text:s/>and<text:s/>piloting<text:s/>to<text:s/>one<text:s/>increasingly<text:s/>focused<text:s/>on</text:span><text:span text:style-name="T602_6"><text:s/>full</text:span><text:span text:style-name="T602_7"><text:s/>implementation.<text:s/>This<text:s/>was<text:s/>particularly<text:s/>important<text:s/>following<text:s/>the<text:s/>mobilisation<text:s/>of<text:s/>the<text:s/>COAST<text:s/>Facility,<text:s/>which<text:s/>significantly<text:s/>increased<text:s/>the<text:s/>scale<text:s/>and<text:s/>complexity<text:s/>of<text:s/>programme<text:s/>delivery.</text:span></text:p>
        <text:p text:style-name="P603"><text:span text:style-name="T603_1">FCDO,<text:s/>Itad<text:s/>and<text:s/>delivery<text:s/>partners<text:s/>continued<text:s/>quarterly<text:s/>and<text:s/>annual<text:s/>reporting<text:s/>cycles<text:s/>aligned<text:s/>to<text:s/>the<text:s/>programme<text:s/>logframe,<text:s/>supported<text:s/>by<text:s/>regular<text:s/>bilateral<text:s/>engagement<text:s/>with<text:s/>delivery<text:s/>partners.<text:s/>During<text:s/>the<text:s/>year,<text:s/>Itad<text:s/>provided<text:s/>quality<text:s/>assurance<text:s/>of<text:s/>reported<text:s/>data<text:s/>and<text:s/>evidence,<text:s/>reviewed<text:s/>partner<text:s/>submissions<text:s/>against<text:s/>agreed<text:s/>indicator<text:s/>definitions,<text:s/>and<text:s/>worked<text:s/>with<text:s/>partners<text:s/>to<text:s/>improve<text:s/>consistency<text:s/>in<text:s/>reporting.<text:s/></text:span><text:span text:style-name="T603_2">Particular<text:s/>attention</text:span><text:span text:style-name="T603_3"><text:s/>was<text:s/>given<text:s/>to<text:s/>integrating<text:s/>COAST<text:s/>Facility<text:s/>reporting<text:s/>into<text:s/>the<text:s/>programme-wide<text:s/>MEL<text:s/>framework<text:s/>and<text:s/>ensuring<text:s/>alignment<text:s/>between<text:s/>partner-level<text:s/>monitoring<text:s/>systems<text:s/>and<text:s/>programme-level<text:s/>indicators.</text:span></text:p>
        <text:p text:style-name="P604"><text:span text:style-name="T604_1">A<text:s/>major<text:s/>focus<text:s/>of<text:s/>monitoring<text:s/>during<text:s/>the<text:s/>year<text:s/>was<text:s/>improving<text:s/>data<text:s/>quality</text:span><text:span text:style-name="T604_2">,</text:span><text:span text:style-name="T604_3"><text:s/>consistency</text:span><text:span text:style-name="T604_4"><text:s/>and<text:s/>alignment<text:s/>between<text:s/>project<text:s/>and<text:s/>programme<text:s/>logframes.</text:span><text:span text:style-name="T604_5"><text:s/>To<text:s/>support<text:s/>this,<text:s/>Itad<text:s/>undertook<text:s/>a<text:s/>MEL<text:s/>Systems<text:s/>Health<text:s/>Check<text:s/>across<text:s/>programme<text:s/>components,<text:s/>assessing<text:s/>monitoring<text:s/>processes,<text:s/>evidence<text:s/>management<text:s/>and<text:s/>reporting<text:s/>systems.<text:s/>The<text:s/>review<text:s/>identified<text:s/>improvements<text:s/>in<text:s/>partner<text:s/>MEL<text:s/>capacity<text:s/>and<text:s/>reporting<text:s/>practices,<text:s/>while<text:s/>also<text:s/>highlighting<text:s/>areas<text:s/>requiring<text:s/>further<text:s/>attention,<text:s/>including<text:s/>consistency<text:s/>in<text:s/>indicator<text:s/>interpretation,<text:s/>the<text:s/>use<text:s/>of<text:s/>beneficiary<text:s/>feedback,<text:s/>and<text:s/>the<text:s/>collection<text:s/>of<text:s/>disaggregated<text:s/>data.<text:s/>As<text:s/>a<text:s/>result,<text:s/>partners<text:s/>refined<text:s/>reporting<text:s/>approaches<text:s/>and<text:s/>strengthened<text:s/>evidence<text:s/>documentation,<text:s/>contributing<text:s/>to<text:s/>improved<text:s/>reporting<text:s/>quality<text:s/>over<text:s/>the<text:s/>course<text:s/>of<text:s/>the<text:s/>year.</text:span></text:p>
        <text:p text:style-name="P605"><text:span text:style-name="T605_1">The<text:s/>programme<text:s/>continues<text:s/>to<text:s/>strengthen<text:s/>its<text:s/>approach<text:s/>to<text:s/>Leave<text:s/>No<text:s/>One<text:s/>Behind<text:s/>(LNOB)<text:s/>commitments.<text:s/>Progress<text:s/>has<text:s/>been<text:s/>made<text:s/>in<text:s/>collecting<text:s/>and<text:s/>reporting<text:s/>sex-,<text:s/>age-<text:s/>and<text:s/>geography-disaggregated<text:s/>data.<text:s/>However,<text:s/>the<text:s/>Process<text:s/>Evaluation<text:s/>and<text:s/>MEL<text:s/>reporting<text:s/>identified<text:s/>disability<text:s/>inclusion<text:s/>and<text:s/>the<text:s/>consistent<text:s/>collection<text:s/>and<text:s/>use<text:s/>of<text:s/>disaggregated<text:s/>data<text:s/>as<text:s/>areas<text:s/>requiring<text:s/>further<text:s/>improvement.<text:s/>Beneficiary<text:s/>feedback<text:s/>surveys<text:s/>continue<text:s/>to<text:s/>provide<text:s/>an<text:s/>important<text:s/>source<text:s/>of<text:s/>evidence<text:s/>on<text:s/>participation<text:s/>and<text:s/>inclusion,<text:s/>although<text:s/>response<text:s/>rates<text:s/>remain<text:s/>lower<text:s/>than<text:s/>desired<text:s/>and<text:s/>will<text:s/>remain<text:s/>an<text:s/>area<text:s/>of<text:s/>focus<text:s/>in<text:s/>FY2026–27.</text:span></text:p>
        <text:p text:style-name="P606"><text:span text:style-name="T606_1">Evidence:</text:span></text:p>
        <text:p text:style-name="P607"><text:span text:style-name="T607_1">The<text:s/>programme's<text:s/>evidence<text:s/>base<text:s/>expanded<text:s/>significantly<text:s/>during<text:s/>FY2025–26<text:s/>through<text:s/>monitoring<text:s/>data,<text:s/>independent<text:s/>evaluation,<text:s/>learning<text:s/>activities<text:s/>and<text:s/>technical<text:s/>evidence<text:s/>products<text:s/>generated<text:s/>by<text:s/>delivery<text:s/>partners.</text:span></text:p>
        <text:p text:style-name="P608"><text:span text:style-name="T608_1">Monitoring<text:s/>evidence<text:s/>indicates<text:s/>strong<text:s/>progress<text:s/>across<text:s/>programme<text:s/>outputs<text:s/>and<text:s/>demonstrates<text:s/>that<text:s/>COAST<text:s/>is<text:s/>successfully<text:s/>generating<text:s/>the<text:s/>policy,<text:s/>governance,<text:s/>capacity<text:s/>building<text:s/>and<text:s/>partnership<text:s/>foundations<text:s/>necessary<text:s/>to<text:s/>support<text:s/>longer-term<text:s/>outcomes.<text:s/>Reporting<text:s/>quality<text:s/>generally<text:s/>improved<text:s/>during<text:s/>the<text:s/>year,<text:s/>particularly<text:s/>following<text:s/>increased<text:s/>support<text:s/>to<text:s/>partners<text:s/>on<text:s/>indicator<text:s/>interpretation,<text:s/>evidence<text:s/>requirements<text:s/>and<text:s/>data<text:s/>quality<text:s/>assurance<text:s/>processes.<text:s/>While<text:s/>improvements<text:s/>were<text:s/>particularly<text:s/>evident<text:s/>within<text:s/>AABS<text:s/>reporting,<text:s/>some<text:s/>evidence<text:s/>gaps<text:s/>remain,<text:s/>notably<text:s/>around<text:s/>beneficiary<text:s/>feedback,<text:s/>disability<text:s/>inclusion<text:s/>and<text:s/>the<text:s/>verification<text:s/>of<text:s/>selected<text:s/>partner-reported<text:s/>results.</text:span></text:p>
        <text:p text:style-name="P609"><text:span text:style-name="T609_1">The<text:s/>most<text:s/>significant<text:s/>new<text:s/>evidence<text:s/>source<text:s/>during<text:s/>the<text:s/>year<text:s/>was<text:s/>the<text:s/></text:span><text:span text:style-name="T609_2">COAST<text:s/>Process<text:s/>Evaluation</text:span><text:span text:style-name="T609_3">,<text:s/>completed<text:s/>in<text:s/>April<text:s/>2026.<text:s/>The<text:s/>evaluation<text:s/>confirmed<text:s/>that<text:s/>the<text:s/>programme<text:s/>remains<text:s/></text:span><text:span text:style-name="T609_4">highly<text:s/>relevant<text:s/>to<text:s/>partner<text:s/>country<text:s/>priorities<text:s/>and<text:s/>found<text:s/>strong<text:s/>evidence<text:s/>of<text:s/>government<text:s/>ownership,<text:s/>stakeholder<text:s/>engagement<text:s/>and<text:s/>adaptive<text:s/>management<text:s/>across<text:s/>programme<text:s/>components.<text:s/>The<text:s/>evaluation<text:s/>concluded<text:s/>that<text:s/>COAST's<text:s/>underlying<text:s/>Theory<text:s/>of<text:s/>Change<text:s/>remains<text:s/>valid<text:s/>and<text:s/>that<text:s/>the<text:s/>programme<text:s/>is<text:s/>successfully<text:s/>establishing<text:s/>many<text:s/>of<text:s/>the<text:s/>enabling<text:s/>conditions<text:s/>required<text:s/>to<text:s/>achieve<text:s/>longer-term<text:s/>impact</text:span><text:span text:style-name="T609_5"><text:s/>(see<text:s/>Section<text:s/>B<text:s/>for<text:s/>more<text:s/>information)</text:span></text:p>
        <text:p text:style-name="P610"><text:span text:style-name="T610_1">In<text:s/>addition<text:s/>to<text:s/>the<text:s/>Process<text:s/>Evaluation,<text:s/>Itad<text:s/>completed<text:s/>two<text:s/>evidence<text:s/>reviews<text:s/>during<text:s/>the<text:s/>year<text:s/>examining:<text:s/>(i)<text:s/>sustaining<text:s/>programme<text:s/>benefits<text:s/>through<text:s/>effective<text:s/>exit<text:s/>and<text:s/>sustainability<text:s/>strategies;<text:s/>and<text:s/>(ii)<text:s/>opportunities<text:s/>and<text:s/>trade-offs<text:s/>associated<text:s/>with<text:s/>inclusive<text:s/>scaling<text:s/>of<text:s/>coastal<text:s/>adaptation<text:s/>approaches.<text:s/>Together,<text:s/>these<text:s/>reviews<text:s/>provide<text:s/>an<text:s/>emerging<text:s/>evidence<text:s/>base<text:s/>to<text:s/>inform<text:s/>programme<text:s/>adaptation<text:s/>and<text:s/>support<text:s/>wider<text:s/>learning<text:s/>across<text:s/>the<text:s/>Blue<text:s/>Planet<text:s/>Fund<text:s/>portfolio.</text:span></text:p>
        <text:p text:style-name="P611"><text:span text:style-name="T611_1">Learning:</text:span></text:p>
        <text:p text:style-name="P612"><text:span text:style-name="T612_1">Learning<text:s/>remains<text:s/>central<text:s/>to<text:s/>COAST's<text:s/>adaptive<text:s/>management<text:s/>approach.<text:s/>During<text:s/>FY2025–26,<text:s/>Itad<text:s/>facilitated<text:s/>a<text:s/>programme-wide<text:s/>learning<text:s/>process<text:s/>through<text:s/>evidence<text:s/>reviews,<text:s/>learning<text:s/>waves,<text:s/>annual<text:s/>learning<text:s/>synthesis<text:s/>products<text:s/>and<text:s/>the<text:s/>Programme<text:s/>Coordination<text:s/>Forum<text:s/>(PCF).</text:span></text:p>
        <text:p text:style-name="P613"><text:span text:style-name="T613_1">Two<text:s/>programme-wide<text:s/>learning<text:s/>waves<text:s/>focused<text:s/>on<text:s/></text:span><text:span text:style-name="T613_2">scaling<text:s/>approaches</text:span><text:span text:style-name="T613_3"><text:s/>and<text:s/></text:span><text:span text:style-name="T613_4">exit<text:s/>strategies<text:s/>and<text:s/>sustainability</text:span><text:span text:style-name="T613_5">,<text:s/>reflecting<text:s/>priorities<text:s/>identified<text:s/>by<text:s/>delivery<text:s/>partners<text:s/>and<text:s/>FCDO.<text:s/>These<text:s/>discussions<text:s/>enabled<text:s/>partners<text:s/>to<text:s/>share<text:s/>practical<text:s/>experience<text:s/>from<text:s/>different<text:s/>countries<text:s/>and<text:s/>delivery<text:s/>models,<text:s/>helping<text:s/>to<text:s/>identify<text:s/>common<text:s/>barriers<text:s/>and<text:s/>opportunities<text:s/>for<text:s/>achieving<text:s/>sustainable<text:s/>impact<text:s/>at<text:s/>scale.</text:span></text:p>
        <text:p text:style-name="P614"><text:span text:style-name="T614_1">The<text:s/>Programme<text:s/>Coordination<text:s/>Forum<text:s/>continued<text:s/>to<text:s/>provide<text:s/>an<text:s/>important<text:s/>mechanism<text:s/>for<text:s/>cross-component<text:s/>learning<text:s/>and<text:s/>coordination.<text:s/>Discussions<text:s/>during<text:s/>the<text:s/>year<text:s/>focused<text:s/>on<text:s/>scaling<text:s/>pathways,<text:s/>sustainability<text:s/>planning,<text:s/>GEDSI<text:s/>and<text:s/>blue<text:s/>finance,<text:s/>with<text:s/>partners<text:s/>sharing<text:s/>emerging<text:s/>lessons<text:s/>and<text:s/>identifying<text:s/>opportunities<text:s/>for<text:s/>greater<text:s/>collaboration<text:s/>across<text:s/>programme<text:s/>components.</text:span></text:p>
        <text:p text:style-name="P615"><text:span text:style-name="T615_1">Learning<text:s/>generated<text:s/>through<text:s/>monitoring,<text:s/>evaluation<text:s/>and<text:s/>evidence<text:s/>reviews<text:s/>has<text:s/>already<text:s/>informed<text:s/>programme<text:s/>management<text:s/>decisions.<text:s/>This<text:s/>includes<text:s/>actions<text:s/>to<text:s/>strengthen<text:s/>cross-component<text:s/>integration,<text:s/>improve<text:s/>GEDSI<text:s/>implementation<text:s/>and<text:s/>accountability,<text:s/>refine<text:s/>approaches<text:s/>to<text:s/>sustainability<text:s/>and<text:s/>scaling,<text:s/>and<text:s/>improve<text:s/>monitoring<text:s/>systems<text:s/>and<text:s/>data<text:s/>quality.<text:s/>These<text:s/>themes<text:s/>will<text:s/>remain<text:s/>priorities<text:s/>for<text:s/>FY2026–27,<text:s/>alongside<text:s/>deeper<text:s/>learning<text:s/>on<text:s/>GEDSI,<text:s/>blue<text:s/>finance<text:s/>and<text:s/>country-level<text:s/>pathways<text:s/>to<text:s/>achieving<text:s/>sustainable<text:s/>coastal<text:s/>resilience.</text:span></text:p>
        <text:p text:style-name="P616"><text:span text:style-name="T616_1">Overall,<text:s/>monitoring,<text:s/>evidence<text:s/>and<text:s/>learning<text:s/>systems<text:s/>continue<text:s/>to<text:s/>mature<text:s/>alongside<text:s/>programme<text:s/>implementation.<text:s/>The<text:s/>year<text:s/>saw<text:s/>significant<text:s/>progress<text:s/>in<text:s/>strengthening<text:s/>monitoring<text:s/>systems,<text:s/>expanding<text:s/>the<text:s/>evidence<text:s/>base<text:s/>and<text:s/>embedding<text:s/>learning<text:s/>into<text:s/>programme<text:s/>management.<text:s/>The<text:s/>priority<text:s/>for<text:s/>FY2026–27<text:s/>will<text:s/>be<text:s/>to<text:s/>operationalise<text:s/>recommendations<text:s/>from<text:s/>the<text:s/>Process<text:s/>Evaluation,<text:s/>further<text:s/>improve<text:s/>data<text:s/>quality<text:s/>and<text:s/>inclusivity,<text:s/>and<text:s/>ensure<text:s/>that<text:s/>emerging<text:s/>evidence<text:s/>is<text:s/>translated<text:s/>into<text:s/>programme<text:s/>adaptations<text:s/>that<text:s/>maximise<text:s/>long-term<text:s/>impact.</text:span></text:p>
        <table:table table:style-name="Table19">
          <table:table-column table:style-name="Column78"/>
          <table:table-column table:style-name="Column79"/>
          <table:table-column table:style-name="Column80"/>
          <table:table-column table:style-name="Column81"/>
          <table:table-row table:style-name="Row72">
            <table:table-cell table:style-name="Cell258">
              <text:p text:style-name="P617"><text:span text:style-name="T617_1">Date<text:s/>of<text:s/>last<text:s/>narrative<text:s/>financial<text:s/>report</text:span></text:p>
            </table:table-cell>
            <table:table-cell table:style-name="Cell259">
              <text:p text:style-name="P618"><text:span text:style-name="T618_1">WorldFish<text:s/></text:span><text:span text:style-name="T618_2">–<text:s/>15</text:span><text:span text:style-name="T618_3">/05/</text:span><text:span text:style-name="T618_4">26</text:span></text:p>
              <text:p text:style-name="P619"><text:span text:style-name="T619_1">Dai</text:span><text:span text:style-name="T619_2"><text:s/>–<text:s/>15/05/</text:span><text:span text:style-name="T619_3">26</text:span></text:p>
              <text:p text:style-name="P620"><text:span text:style-name="T620_1">WEF</text:span><text:span text:style-name="T620_2"><text:s/>–<text:s/>28/05/26</text:span></text:p>
              <text:p text:style-name="P621"><text:span text:style-name="T621_1">ITAD<text:s/>-<text:s/></text:span><text:span text:style-name="T621_2">TBC</text:span></text:p>
            </table:table-cell>
            <table:table-cell table:style-name="Cell260">
              <text:p text:style-name="P622"><text:span text:style-name="T622_1">Date<text:s/>of<text:s/>last<text:s/>audited<text:s/>annual<text:s/>statement</text:span></text:p>
            </table:table-cell>
            <table:table-cell table:style-name="Cell261">
              <text:p text:style-name="P623"><text:span text:style-name="T623_1">18<text:s/>June<text:s/></text:span><text:span text:style-name="T623_2">26</text:span></text:p>
            </table:table-cell>
          </table:table-row>
        </table:table>
        <text:p text:style-name="P624"/>
        <text:p text:style-name="P625"/>
        <text:p text:style-name="P626"/>
        <text:p text:style-name="P627"/>
        <text:p text:style-name="P628"/>
        <text:p text:style-name="P629"/>
        <text:p text:style-name="P630"/>
        <text:p text:style-name="P631"/>
        <text:p text:style-name="P632"/>
        <text:p text:style-name="P633"/>
        <text:p text:style-name="P634"/>
        <text:p text:style-name="P635"/>
        <text:p text:style-name="P636"/>
        <text:p text:style-name="P637"/>
      </text:section>
      <text:section text:style-name="S2" text:name="S2">
        <text:p text:style-name="P638"><text:span text:style-name="T638_1">Annex<text:s/>A:</text:span><text:span text:style-name="T638_2"><text:s/></text:span><text:span text:style-name="T638_3">24-25<text:s/>Annual<text:s/>Review<text:s/></text:span><text:span text:style-name="T638_4">Recommendations<text:s/>Tracker<text:s/></text:span></text:p>
        <text:p text:style-name="P639"/>
        <table:table table:style-name="Table20">
          <table:table-column table:style-name="Column82"/>
          <table:table-column table:style-name="Column83"/>
          <table:table-column table:style-name="Column84"/>
          <table:table-row table:style-name="Row73">
            <table:table-cell table:style-name="Cell262">
              <text:p text:style-name="P640"><text:span text:style-name="T640_1">Lesson:</text:span></text:p>
            </table:table-cell>
            <table:table-cell table:style-name="Cell263">
              <text:p text:style-name="P641"><text:span text:style-name="T641_1">Recommendation:</text:span></text:p>
            </table:table-cell>
            <table:table-cell table:style-name="Cell264">
              <text:p text:style-name="P642"><text:span text:style-name="T642_1">Action/Update:</text:span></text:p>
            </table:table-cell>
          </table:table-row>
          <table:table-row table:style-name="Row74">
            <table:table-cell table:style-name="Cell265">
              <text:list text:style-name="LS62" xml:id="list39">
                <text:list-item>
                  <text:p text:style-name="P643"><text:span text:style-name="T643_1">Misalignment<text:s/>of<text:s/>Workplans<text:s/>&amp; Logframes </text:span></text:p>
                </text:list-item>
              </text:list>
            </table:table-cell>
            <table:table-cell table:style-name="Cell266">
              <text:p text:style-name="P644"><text:span text:style-name="T644_1">Lesson<text:s/>&amp;<text:s/>Recommendation<text:s/>1</text:span><text:span text:style-name="T644_2">:<text:s/>The<text:s/>staggered<text:s/>mobilisation<text:s/>of<text:s/>COAST<text:s/>components<text:s/>B,<text:s/>C<text:s/>and<text:s/>D<text:s/>led<text:s/>to<text:s/>misalignment<text:s/>between<text:s/>project<text:s/>workplans<text:s/>and<text:s/>logframes,<text:s/>and<text:s/>the<text:s/>overall<text:s/>COAST<text:s/>programme<text:s/>logframe.<text:s/>In<text:s/>Year<text:s/>3,<text:s/>Itad<text:s/>will<text:s/>undertake<text:s/>a<text:s/>logframe<text:s/>refresh<text:s/>in<text:s/>consultation<text:s/>with<text:s/>partners<text:s/>to<text:s/>ensure<text:s/>all<text:s/>project<text:s/>workplans<text:s/>and<text:s/>logframes<text:s/>accurately<text:s/>feed<text:s/>into<text:s/>the<text:s/>COAST<text:s/>logframe<text:s/>and<text:s/>to<text:s/>improve<text:s/>the<text:s/>consistency<text:s/>of<text:s/>partner<text:s/>target<text:s/>setting<text:s/>and<text:s/>reporting.<text:s/>Working<text:s/>with<text:s/>Itad,<text:s/>FCDO<text:s/>to<text:s/>ensure<text:s/>all<text:s/>partners<text:s/>understand<text:s/>reporting<text:s/>expectations<text:s/>and<text:s/>to<text:s/>hold<text:s/>partners<text:s/>accountable<text:s/>for<text:s/>improving<text:s/>the<text:s/>consistency<text:s/>in<text:s/>target<text:s/>setting<text:s/>and<text:s/>meeting<text:s/>targets.</text:span></text:p>
              <text:p text:style-name="P645"/>
            </table:table-cell>
            <table:table-cell table:style-name="Cell267">
              <text:p text:style-name="P646"><text:span text:style-name="T646_1">The<text:s/>programme<text:s/>refreshed<text:s/>its<text:s/>ToC,<text:s/>logframe<text:s/>and<text:s/>MEL<text:s/>tools<text:s/>in<text:s/>July–August<text:s/>2025,<text:s/>led<text:s/>by<text:s/>Itad<text:s/>and<text:s/>informed<text:s/>by<text:s/>partner<text:s/>feedback<text:s/>and<text:s/>learning<text:s/>from<text:s/>the<text:s/>previous<text:s/>year.<text:s/>A<text:s/>consultative<text:s/>process<text:s/>ensured<text:s/>changes<text:s/>were<text:s/>aligned<text:s/>with<text:s/>delivery<text:s/>realities<text:s/>and<text:s/>improved<text:s/>consistency<text:s/>in<text:s/>target<text:s/>setting<text:s/>and<text:s/>reporting.<text:s/>Updated<text:s/>logframes,<text:s/>indicator<text:s/>reference<text:s/>sheets<text:s/>and<text:s/>ToC<text:s/>materials<text:s/>were<text:s/>shared<text:s/>across<text:s/>the<text:s/>programme.</text:span></text:p>
              <text:p text:style-name="P647"/>
              <text:p text:style-name="P648"><text:span text:style-name="T648_1">Over<text:s/>the<text:s/>past<text:s/>six<text:s/>months,<text:s/>Itad<text:s/>has<text:s/>worked<text:s/>closely<text:s/>with<text:s/>the<text:s/>COAST<text:s/>Facility<text:s/>to<text:s/>align<text:s/>its<text:s/>reporting<text:s/>with<text:s/>the<text:s/>programme<text:s/>logframe,<text:s/>agreeing<text:s/>adaptations<text:s/>that<text:s/>enable<text:s/>reporting<text:s/>within<text:s/>a<text:s/>single<text:s/>framework<text:s/>rather<text:s/>than<text:s/>a<text:s/>separate<text:s/>component-level<text:s/>logframe.<text:s/>Revised<text:s/>output<text:s/>and<text:s/>intermediate<text:s/>outcome<text:s/>indicators<text:s/>have<text:s/>been<text:s/>submitted<text:s/>to<text:s/>FCDO,<text:s/>with<text:s/>outcome<text:s/>and<text:s/>impact<text:s/>indicators<text:s/>under<text:s/>review.</text:span></text:p>
              <text:p text:style-name="P649"/>
              <text:p text:style-name="P650"><text:span text:style-name="T650_1">Targeted<text:s/>support<text:s/>has<text:s/>improved<text:s/>partner<text:s/>reporting<text:s/>quality<text:s/>and<text:s/>consistency.<text:s/>Itad<text:s/>engaged<text:s/>closely<text:s/>with<text:s/>WorldFish<text:s/>to<text:s/>address<text:s/>earlier<text:s/>inconsistencies<text:s/>and<text:s/>evidence<text:s/>gaps,<text:s/>resulting<text:s/>in<text:s/>stronger<text:s/>Q3<text:s/>and<text:s/>Q4<text:s/>data,<text:s/>better<text:s/>alignment<text:s/>with<text:s/>indicator<text:s/>requirements,<text:s/>and<text:s/>clearer<text:s/>justification<text:s/>of<text:s/>results.<text:s/>New<text:s/>tools,<text:s/>including<text:s/>a<text:s/>Technical<text:s/>Assistance<text:s/>reporting<text:s/>template,<text:s/>have<text:s/>further<text:s/>strengthened<text:s/>consistent<text:s/>capture<text:s/>of<text:s/>results,<text:s/>particularly<text:s/>for<text:s/>capacity-building<text:s/>activities.</text:span></text:p>
            </table:table-cell>
          </table:table-row>
          <table:table-row table:style-name="Row75">
            <table:table-cell table:style-name="Cell268">
              <text:list text:style-name="LS62" xml:id="list40" text:continue-list="list39">
                <text:list-item>
                  <text:p text:style-name="P651"><text:span text:style-name="T651_1">Underperformance<text:s/>against<text:s/>GEDSI<text:s/>Ambitions<text:s/></text:span></text:p>
                </text:list-item>
              </text:list>
            </table:table-cell>
            <table:table-cell table:style-name="Cell269">
              <text:p text:style-name="P652"><text:span text:style-name="T652_1">Lesson<text:s/>&amp;<text:s/>Recommendation<text:s/>2:</text:span><text:span text:style-name="T652_2"> COAST<text:s/>underachieved<text:s/>against<text:s/>its<text:s/>GEDSI<text:s/>ambition<text:s/>in<text:s/>Year<text:s/>2.<text:s/>In<text:s/>part<text:s/>this<text:s/>was<text:s/>because<text:s/>the<text:s/>COAST<text:s/>GEDSI<text:s/>Ambition<text:s/>Statement<text:s/>was<text:s/>not<text:s/>introduced<text:s/>until<text:s/>halfway<text:s/>through<text:s/>Year<text:s/>2,<text:s/>however<text:s/>this<text:s/>was<text:s/>also<text:s/>due<text:s/>to<text:s/>a<text:s/>lack<text:s/>of<text:s/>partner<text:s/>understanding<text:s/>around<text:s/>COAST<text:s/>GEDSI<text:s/>expectations.<text:s/>Itad<text:s/>will<text:s/>work<text:s/>with<text:s/>partners<text:s/>to<text:s/>ensure<text:s/>clarity<text:s/>around<text:s/>GEDSI<text:s/>indicators,<text:s/>and<text:s/>partners<text:s/>will<text:s/>undertake<text:s/>reviews<text:s/>of<text:s/>their<text:s/>own<text:s/>M&amp;E<text:s/>systems<text:s/>and<text:s/>project<text:s/>workplans<text:s/>to<text:s/>ensure<text:s/>alignment.<text:s/>FCDO<text:s/>will<text:s/>implement<text:s/>quarterly<text:s/>monitoring<text:s/>of<text:s/>GEDSI<text:s/>performance<text:s/>to<text:s/>strengthen<text:s/>programme<text:s/>wide<text:s/>accountability.</text:span></text:p>
            </table:table-cell>
            <table:table-cell table:style-name="Cell270">
              <text:p text:style-name="P653"><text:span text:style-name="T653_1">The<text:s/>programme<text:s/>has<text:s/>strengthened<text:s/>clarity<text:s/>and<text:s/>consistency<text:s/>around<text:s/>GEDSI<text:s/>indicators,<text:s/>partner<text:s/>systems,<text:s/>and<text:s/>accountability.<text:s/>GEDSI-focused<text:s/>sessions<text:s/>were<text:s/>integrated<text:s/>into<text:s/>Programme<text:s/>Coordination<text:s/>Forums<text:s/>(PCFs),<text:s/>including<text:s/>targeted<text:s/>discussions<text:s/>in<text:s/>October<text:s/>on<text:s/>indicator<text:s/>definitions,<text:s/>reporting<text:s/>requirements,<text:s/>and<text:s/>evidence<text:s/>standards.<text:s/>These<text:s/>sessions<text:s/>built<text:s/>a<text:s/>shared<text:s/>understanding<text:s/>and<text:s/>addressed<text:s/>common<text:s/>reporting<text:s/>challenges.</text:span></text:p>
              <text:p text:style-name="P654"/>
              <text:p text:style-name="P655"><text:span text:style-name="T655_1">GEDSI<text:s/>indicators<text:s/>were<text:s/>reviewed<text:s/>through<text:s/>the<text:s/>ToC<text:s/>and<text:s/>logframe<text:s/>refresh,<text:s/>embedding<text:s/>clearer<text:s/>expectations<text:s/>within<text:s/>the<text:s/>MEL<text:s/>framework<text:s/>and<text:s/>aligning<text:s/>them<text:s/>with<text:s/>the<text:s/>COAST<text:s/>GEDSI<text:s/>Ambition<text:s/>Statement.<text:s/>Partner<text:s/>MEL<text:s/>system<text:s/>‘health<text:s/>checks’<text:s/>assessed<text:s/>integration<text:s/>of<text:s/>GEDSI<text:s/>requirements<text:s/>into<text:s/>systems<text:s/>and<text:s/>workplans.<text:s/>Findings<text:s/>show<text:s/>more<text:s/>systematic<text:s/>embedding<text:s/>of<text:s/>GEDSI<text:s/>reporting,<text:s/>with<text:s/>improvements<text:s/>in<text:s/>recent<text:s/>cycles,<text:s/>particularly<text:s/>for<text:s/>participation<text:s/>indicators.<text:s/>However,<text:s/>challenges<text:s/>remain<text:s/>in<text:s/>collecting<text:s/>and<text:s/>reporting<text:s/>disaggregated<text:s/>data,<text:s/>requiring<text:s/>continued<text:s/>focus<text:s/>on<text:s/>strengthening<text:s/>data<text:s/>systems.</text:span></text:p>
              <text:p text:style-name="P656"/>
              <text:p text:style-name="P657"><text:span text:style-name="T657_1">Targeted<text:s/>tools<text:s/>and<text:s/>support<text:s/>have<text:s/>reinforced<text:s/>progress.<text:s/>WorldFish<text:s/>has<text:s/>developed<text:s/>and<text:s/>increasingly<text:s/>embedded<text:s/>tools<text:s/>to<text:s/>support<text:s/>GEDSI<text:s/>data<text:s/>collection<text:s/>and<text:s/>reporting,<text:s/>expected<text:s/>to<text:s/>be<text:s/>fully<text:s/>operational<text:s/>for<text:s/>annual<text:s/>reporting.<text:s/>Partners<text:s/>have<text:s/>also<text:s/>submitted<text:s/>data<text:s/>against<text:s/>the<text:s/>GEDSI<text:s/>performance<text:s/>indicator<text:s/>(IO1b),<text:s/>strengthening<text:s/>the<text:s/>basis<text:s/>for<text:s/>programme-wide<text:s/>assessment.<text:s/>A<text:s/>recent<text:s/>process<text:s/>evaluation<text:s/>found<text:s/>COAST’s<text:s/>GEDSI<text:s/>approach<text:s/>partially<text:s/>responsive;<text:s/>its<text:s/>recommendations<text:s/>will<text:s/>be<text:s/>discussed<text:s/>with<text:s/>partners<text:s/>in<text:s/>upcoming<text:s/>PCFs<text:s/>to<text:s/>further<text:s/>strengthen<text:s/>the<text:s/>programme’s<text:s/>approach.</text:span></text:p>
              <text:p text:style-name="P658"/>
              <text:p text:style-name="P659"><text:span text:style-name="T659_1">Please<text:s/>see<text:s/>Section<text:s/>B<text:s/>for<text:s/>further<text:s/>information<text:s/>on<text:s/>GEDSI<text:s/>in<text:s/>Year<text:s/>3.</text:span></text:p>
            </table:table-cell>
          </table:table-row>
          <table:table-row table:style-name="Row76">
            <table:table-cell table:style-name="Cell271">
              <text:list text:style-name="LS62" xml:id="list41" text:continue-list="list39">
                <text:list-item>
                  <text:p text:style-name="P660"><text:span text:style-name="T660_1">Logframe<text:s/>&amp;<text:s/>VfM<text:s/>Reporting<text:s/>Challenges</text:span></text:p>
                </text:list-item>
              </text:list>
            </table:table-cell>
            <table:table-cell table:style-name="Cell272">
              <text:p text:style-name="P661"><text:span text:style-name="T661_1">Lesson<text:s/>&amp;<text:s/>Recommendation<text:s/>3:</text:span><text:span text:style-name="T661_2"> Partners<text:s/>experienced<text:s/>challenges<text:s/>reporting<text:s/>against logframe and VfM indicators,<text:s/>which<text:s/>were<text:s/>not<text:s/>finalised<text:s/>until<text:s/>late<text:s/>in<text:s/>Year<text:s/>2.<text:s/>Moreover,<text:s/>binary<text:s/>success/failure logframe targets<text:s/>did<text:s/>not<text:s/>always<text:s/>capture<text:s/>the<text:s/>breadth<text:s/>and<text:s/>nuance<text:s/>of<text:s/>delivery,<text:s/>particularly<text:s/>policy<text:s/>development<text:s/>and<text:s/>stakeholder<text:s/>engagement.<text:s/>Itad<text:s/>will<text:s/>work<text:s/>with<text:s/>delivery<text:s/>partners<text:s/>in<text:s/>Year<text:s/>3<text:s/>to<text:s/>finalise<text:s/>indicator<text:s/>reference<text:s/>sheets<text:s/>and<text:s/>to<text:s/>clarify<text:s/>definitions<text:s/>(e.g.<text:s/>Direct<text:s/>Beneficiaries,<text:s/>ICF<text:s/>KPIs)<text:s/>to<text:s/>strengthen<text:s/>evidence<text:s/>collection<text:s/>and<text:s/>reporting.<text:s/>Itad<text:s/>will<text:s/>also revise<text:s/>and<text:s/>refine<text:s/>output<text:s/>indicators<text:s/>to<text:s/>ensure<text:s/>progress<text:s/>made<text:s/>towards<text:s/>policy<text:s/>development<text:s/>and<text:s/>stakeholder<text:s/>influencing<text:s/>is<text:s/>captured, e.g using<text:s/>tiered<text:s/>milestone<text:s/>systems<text:s/>to<text:s/>measure<text:s/>policy<text:s/>development<text:s/>–<text:s/>e.g.<text:s/>initiation,<text:s/>draft,<text:s/>consultation,<text:s/>finalisation. </text:span></text:p>
            </table:table-cell>
            <table:table-cell table:style-name="Cell273">
              <text:p text:style-name="P662"><text:span text:style-name="T662_1">The<text:s/>programme<text:s/>has<text:s/>strengthened<text:s/>indicator<text:s/>definitions<text:s/>and<text:s/>improved<text:s/>how<text:s/>progress<text:s/>is<text:s/>captured<text:s/>and<text:s/>reported.<text:s/>Itad<text:s/>worked<text:s/>with<text:s/>partners<text:s/>throughout<text:s/>the<text:s/>year<text:s/>to<text:s/>refine<text:s/>Indicator<text:s/>Reference<text:s/>Sheets<text:s/>and<text:s/>clarify<text:s/>key<text:s/>definitions,<text:s/>particularly<text:s/>for<text:s/>ICF<text:s/>direct<text:s/>beneficiaries,<text:s/>through<text:s/>ongoing<text:s/>engagement,<text:s/>targeted<text:s/>feedback,<text:s/>and<text:s/>support<text:s/>to<text:s/>address<text:s/>reporting<text:s/>challenges.<text:s/>This<text:s/>has<text:s/>led<text:s/>to<text:s/>clearer<text:s/>evidence<text:s/>requirements<text:s/>and<text:s/>more<text:s/>consistent<text:s/>reporting,<text:s/>including<text:s/>through<text:s/>focused<text:s/>engagement<text:s/>with<text:s/>WorldFish.<text:s/></text:span></text:p>
              <text:p text:style-name="P663"/>
              <text:p text:style-name="P664"><text:span text:style-name="T664_1">The<text:s/>programme<text:s/>has<text:s/>also<text:s/>progressed<text:s/>a<text:s/>new<text:s/>Technical<text:s/>Assistance<text:s/>indicator<text:s/>to<text:s/>better<text:s/>capture<text:s/>engagement<text:s/>with<text:s/>non-beneficiary<text:s/>stakeholders<text:s/>for<text:s/>the<text:s/>2025/26<text:s/>reporting<text:s/>cycle.<text:s/>Milestone<text:s/>setting<text:s/>has<text:s/>improved,<text:s/>though<text:s/>further<text:s/>alignment<text:s/>across<text:s/>partners<text:s/>is<text:s/>ongoing.<text:s/>To<text:s/>better<text:s/>measure<text:s/>policy<text:s/>development<text:s/>and<text:s/>influencing,<text:s/>tiered<text:s/>logframe<text:s/>indicators<text:s/>have<text:s/>been<text:s/>refined<text:s/>to<text:s/>track<text:s/>progress<text:s/>towards<text:s/>outcomes.<text:s/>Updates<text:s/>to<text:s/>intermediate<text:s/>outcome<text:s/>rubrics,<text:s/>particularly<text:s/>IO1a,<text:s/>better<text:s/>reflect<text:s/>project-level<text:s/>progress<text:s/>and<text:s/>align<text:s/>with<text:s/>FCDO<text:s/>priorities,<text:s/>supported<text:s/>by<text:s/>adjusted<text:s/>reporting<text:s/>templates.</text:span></text:p>
              <text:p text:style-name="P665"/>
              <text:p text:style-name="P666"><text:span text:style-name="T666_1">Over<text:s/>the<text:s/>past<text:s/>six<text:s/>months,<text:s/>Itad<text:s/>has<text:s/>also<text:s/>worked<text:s/>closely<text:s/>with<text:s/>the<text:s/>COAST<text:s/>Facility<text:s/>to<text:s/>align<text:s/>its<text:s/>reporting<text:s/>with<text:s/>the<text:s/>programme<text:s/>logframe,<text:s/>enabling<text:s/>reporting<text:s/>within<text:s/>a<text:s/>single<text:s/>framework.<text:s/>Revised<text:s/>output<text:s/>and<text:s/>intermediate<text:s/>outcome<text:s/>indicators<text:s/>have<text:s/>been<text:s/>submitted<text:s/>to<text:s/>FCDO,<text:s/>with<text:s/>outcome<text:s/>and<text:s/>impact<text:s/>indicators<text:s/>under<text:s/>review.</text:span></text:p>
            </table:table-cell>
          </table:table-row>
          <table:table-row table:style-name="Row77">
            <table:table-cell table:style-name="Cell274">
              <text:list text:style-name="LS62" xml:id="list42" text:continue-list="list39">
                <text:list-item>
                  <text:p text:style-name="P667"><text:span text:style-name="T667_1">Tracking<text:s/>Marginalised<text:s/>Group<text:s/>Participation<text:s/></text:span></text:p>
                </text:list-item>
              </text:list>
            </table:table-cell>
            <table:table-cell table:style-name="Cell275">
              <text:p text:style-name="P668"><text:span text:style-name="T668_1">Lesson<text:s/>&amp;<text:s/>Recommendation<text:s/>4:</text:span><text:span text:style-name="T668_2"> <text:s/>Stakeholder<text:s/>engagement<text:s/>was<text:s/>a<text:s/>strength<text:s/>of<text:s/>the<text:s/>COAST<text:s/>programme<text:s/>in<text:s/>Year<text:s/>2. </text:span><text:span text:style-name="T668_3">However</text:span><text:span text:style-name="T668_4"> partners<text:s/>lacked<text:s/>suitable<text:s/>systems<text:s/>to<text:s/>track<text:s/>or<text:s/>verify<text:s/>the<text:s/>participation<text:s/>of<text:s/>marginalised<text:s/>groups.<text:s/>To<text:s/>address<text:s/>this,<text:s/>Itad<text:s/>and<text:s/>partners<text:s/>should<text:s/>refine<text:s/></text:span><text:span text:style-name="T668_5">metrics<text:s/>for<text:s/>participation<text:s/>that<text:s/>are<text:s/>contextually appropriate and<text:s/>develop<text:s/>and<text:s/>apply<text:s/>consistent<text:s/>methods<text:s/>for<text:s/>tracking<text:s/>the<text:s/>participation<text:s/>of<text:s/>marginalised<text:s/>groups,<text:s/>including<text:s/>disaggregated<text:s/>data<text:s/>collection<text:s/>and<text:s/>participant<text:s/>self-identification<text:s/>where<text:s/>appropriate.  </text:span></text:p>
            </table:table-cell>
            <table:table-cell table:style-name="Cell276">
              <text:p text:style-name="P669"><text:span text:style-name="T669_1">The<text:s/>programme<text:s/>has<text:s/>taken<text:s/>steps<text:s/>to<text:s/>improve<text:s/>the<text:s/>consistency<text:s/>and<text:s/>practicality<text:s/>of<text:s/>participation<text:s/>metrics,<text:s/>while<text:s/>strengthening<text:s/>approaches<text:s/>to<text:s/>capturing<text:s/>disaggregated<text:s/>data.<text:s/>As<text:s/>part<text:s/>of<text:s/>the<text:s/>annual<text:s/>ToC<text:s/>and<text:s/>logframe<text:s/>review,<text:s/>participation<text:s/>indicators<text:s/>(3.2,<text:s/>4.3<text:s/>and<text:s/>5.3)<text:s/>were<text:s/>revised<text:s/>following<text:s/>partner<text:s/>feedback<text:s/>that<text:s/>the<text:s/>previous<text:s/>framework<text:s/>based<text:s/>on<text:s/>Arnstein’s<text:s/>Ladder<text:s/>of<text:s/>Participation<text:s/>was<text:s/>too<text:s/>complex<text:s/>to<text:s/>apply<text:s/>consistently.<text:s/>In<text:s/>September<text:s/>2025,<text:s/>these<text:s/>indicators<text:s/>were<text:s/>simplified<text:s/>to<text:s/>a<text:s/>three-level<text:s/>scoring<text:s/>matrix,<text:s/>maintaining<text:s/>the<text:s/>underlying<text:s/>intent<text:s/>while<text:s/>making<text:s/></text:span><text:span text:style-name="T669_2">them<text:s/>more<text:s/>accessible<text:s/>and<text:s/>easier<text:s/>for<text:s/>partners<text:s/>to<text:s/>apply<text:s/>in<text:s/>practice.<text:s/>Indicator<text:s/>Reference<text:s/>Sheets<text:s/>were<text:s/>updated<text:s/>accordingly<text:s/>and<text:s/>shared<text:s/>with<text:s/>partners<text:s/>ahead<text:s/>of<text:s/>the<text:s/>annual<text:s/>reporting<text:s/>cycle,<text:s/>with<text:s/>all<text:s/>partners<text:s/>now<text:s/>reporting<text:s/>against<text:s/>the<text:s/>revised<text:s/>indicators.</text:span></text:p>
              <text:p text:style-name="P670"/>
              <text:p text:style-name="P671"><text:span text:style-name="T671_1">Itad<text:s/>has<text:s/>worked<text:s/>with<text:s/>partners<text:s/>to<text:s/>clarify<text:s/>expectations<text:s/>around<text:s/>disaggregated<text:s/>data<text:s/>collection<text:s/>and<text:s/>reporting.<text:s/>This<text:s/>has<text:s/>included<text:s/>responding<text:s/>to<text:s/>partner<text:s/>queries,<text:s/>confirming<text:s/>approaches<text:s/>with<text:s/>FCDO,<text:s/>and<text:s/>updating<text:s/>guidance<text:s/>to<text:s/>ensure<text:s/>requirements<text:s/>are<text:s/>clearly<text:s/>understood<text:s/>and<text:s/>consistently<text:s/>applied.<text:s/>While<text:s/>Indicator<text:s/>1.3<text:s/>was<text:s/>retained<text:s/>in<text:s/>its<text:s/>original<text:s/>form,<text:s/>a<text:s/>rationale<text:s/>was<text:s/>provided<text:s/>to<text:s/>confirm<text:s/>its<text:s/>continued<text:s/>relevance.<text:s/>These<text:s/>changes<text:s/>have<text:s/>supported<text:s/>more<text:s/>consistent<text:s/>application<text:s/>of<text:s/>participation<text:s/>metrics<text:s/>across<text:s/>the<text:s/>programme<text:s/>and<text:s/>provide<text:s/>a<text:s/>stronger<text:s/>foundation<text:s/>for<text:s/>tracking<text:s/>the<text:s/>engagement<text:s/>of<text:s/>marginalised<text:s/>groups,<text:s/>while<text:s/>ongoing<text:s/>refinements<text:s/>to<text:s/>indicator<text:s/>guidance<text:s/>will<text:s/>further<text:s/>strengthen<text:s/>data<text:s/>quality<text:s/>and<text:s/>reporting.</text:span></text:p>
              <text:p text:style-name="P672"/>
            </table:table-cell>
          </table:table-row>
          <table:table-row table:style-name="Row78">
            <table:table-cell table:style-name="Cell277">
              <text:list text:style-name="LS62" xml:id="list43" text:continue-list="list39">
                <text:list-item>
                  <text:p text:style-name="P673"><text:span text:style-name="T673_1">Political<text:s/>Transitions<text:s/>Causing<text:s/>Delays<text:s/></text:span></text:p>
                </text:list-item>
              </text:list>
            </table:table-cell>
            <table:table-cell table:style-name="Cell278">
              <text:p text:style-name="P674"><text:span text:style-name="T674_1">Lesson<text:s/>&amp;<text:s/>Recommendation<text:s/>5</text:span><text:span text:style-name="T674_2">:<text:s/>Political<text:s/>transitions<text:s/>in<text:s/>Indonesia,<text:s/>the<text:s/>Philippines<text:s/>and<text:s/>Mozambique<text:s/>caused<text:s/>delays<text:s/>and<text:s/>impacted<text:s/>COAST<text:s/>delivery<text:s/>in<text:s/>Year<text:s/>2.  FCDO<text:s/>to<text:s/>work<text:s/>with<text:s/>partners<text:s/>to<text:s/>ensure<text:s/>political<text:s/>economy<text:s/>analysis<text:s/>and<text:s/>risk<text:s/>mitigation<text:s/>strategies<text:s/>are<text:s/>in<text:s/>place<text:s/>for identifying and<text:s/>managing<text:s/>political<text:s/>risk<text:s/>and<text:s/>build<text:s/>flexibility<text:s/>into<text:s/>delivery.<text:s/>FCDO<text:s/>to<text:s/>encourage<text:s/>partners<text:s/>to<text:s/>engage<text:s/>closely<text:s/>with<text:s/>Post<text:s/>and<text:s/>BPF<text:s/>Regional<text:s/>Coordinators<text:s/>to<text:s/>help<text:s/>delivery<text:s/>in<text:s/>the<text:s/>face<text:s/>of<text:s/>contextual<text:s/>challenges.<text:s/>Partners<text:s/>to<text:s/>share<text:s/>lessons<text:s/>learned<text:s/>from<text:s/>delivery<text:s/>and<text:s/>capitalise<text:s/>on<text:s/>the<text:s/>fact<text:s/>that<text:s/>DAI<text:s/>now<text:s/>have<text:s/>an<text:s/>in-country<text:s/>presence<text:s/>in<text:s/>all<text:s/>COAST<text:s/>priority<text:s/>countries.  </text:span></text:p>
            </table:table-cell>
            <table:table-cell table:style-name="Cell279">
              <text:p text:style-name="P675"><text:span text:style-name="T675_1">FCDO<text:s/>worked<text:s/>closely<text:s/>with<text:s/>delivery<text:s/>partners<text:s/>throughout<text:s/>Year<text:s/>3<text:s/>to<text:s/>strengthen<text:s/>political<text:s/>economy<text:s/>analysis,<text:s/>contextual<text:s/>monitoring<text:s/>and<text:s/>adaptive<text:s/>management<text:s/>processes<text:s/>across<text:s/>all<text:s/>priority<text:s/>countries.<text:s/>Political<text:s/>and<text:s/>operational<text:s/>risks<text:s/>are<text:s/>now<text:s/>routinely<text:s/>discussed<text:s/>through<text:s/>country-level<text:s/>delivery<text:s/>meetings,<text:s/>quarterly<text:s/>risk<text:s/>reviews<text:s/>and<text:s/>regular<text:s/>engagement<text:s/>between<text:s/>partners,<text:s/>FCDO<text:s/>Posts,<text:s/>Blue<text:s/>Planet<text:s/>Fund<text:s/>Regional<text:s/>Coordinators<text:s/>and<text:s/>government<text:s/>counterparts.<text:s/>The<text:s/>mobilisation<text:s/>of<text:s/>the<text:s/>COAST<text:s/>Facility<text:s/>has<text:s/>significantly<text:s/>strengthened<text:s/>the<text:s/>programme's<text:s/>ability<text:s/>to<text:s/>manage<text:s/>contextual<text:s/>risks<text:s/>by<text:s/>establishing<text:s/>dedicated<text:s/>in-country<text:s/>teams<text:s/>across<text:s/>all<text:s/>four<text:s/>priority<text:s/>countries,<text:s/>providing<text:s/>stronger<text:s/>political<text:s/>economy<text:s/>insight,<text:s/>closer<text:s/>relationships<text:s/>with<text:s/>government<text:s/>stakeholders<text:s/>and<text:s/>greater<text:s/>flexibility<text:s/>to<text:s/>adapt<text:s/>delivery<text:s/>as<text:s/>circumstances<text:s/>change.<text:s/>The<text:s/>independent<text:s/>Process<text:s/>Evaluation<text:s/>highlighted<text:s/>the<text:s/>value<text:s/>of<text:s/>COAST's<text:s/>adaptive<text:s/>management<text:s/>approach<text:s/>and<text:s/>found<text:s/>strong<text:s/>evidence<text:s/>of<text:s/>government<text:s/>ownership<text:s/>and<text:s/>stakeholder<text:s/>engagement<text:s/>across<text:s/>partner<text:s/>countries.<text:s/>Lessons<text:s/>from<text:s/>political<text:s/>transitions<text:s/>in<text:s/>Indonesia,<text:s/>the<text:s/>Philippines<text:s/>and<text:s/>Mozambique<text:s/>have<text:s/>been<text:s/>incorporated<text:s/>into<text:s/>programme<text:s/>delivery<text:s/>planning,<text:s/>with<text:s/>partners<text:s/>now<text:s/>sharing<text:s/>implementation<text:s/>experience<text:s/>more<text:s/>systematically<text:s/>and<text:s/>drawing<text:s/>on<text:s/>the<text:s/>Facility's<text:s/>in-country<text:s/>presence<text:s/>to<text:s/>identify<text:s/>and<text:s/>respond<text:s/>to<text:s/>emerging<text:s/>risks<text:s/>and<text:s/>opportunities.<text:s/>FCDO<text:s/>therefore<text:s/>considers<text:s/>this<text:s/>recommendation<text:s/>to<text:s/>have<text:s/>been<text:s/>substantially<text:s/>addressed,<text:s/>with<text:s/>stronger<text:s/>country<text:s/>engagement,<text:s/>adaptive<text:s/>management<text:s/>and<text:s/>contextual<text:s/>analysis<text:s/>now<text:s/>embedded<text:s/>within<text:s/>programme<text:s/>delivery.</text:span></text:p>
              <text:p text:style-name="P676"/>
            </table:table-cell>
          </table:table-row>
          <table:table-row table:style-name="Row79">
            <table:table-cell table:style-name="Cell280">
              <text:list text:style-name="LS62" xml:id="list44" text:continue-list="list39">
                <text:list-item>
                  <text:p text:style-name="P677"><text:span text:style-name="T677_1">Host<text:s/>Government<text:s/></text:span><text:span text:style-name="T677_2">Approvals<text:s/>&amp;<text:s/>Ownership</text:span></text:p>
                </text:list-item>
              </text:list>
            </table:table-cell>
            <table:table-cell table:style-name="Cell281">
              <text:p text:style-name="P678"><text:span text:style-name="T678_1">Lesson<text:s/>&amp;<text:s/>Recommendation<text:s/>6</text:span><text:span text:style-name="T678_2">:<text:s/>The<text:s/>COAST<text:s/>Year<text:s/>1<text:s/>annual<text:s/>review<text:s/>recommended<text:s/>that<text:s/>FCDO<text:s/>prioritise<text:s/>securing<text:s/>host<text:s/>government<text:s/></text:span><text:span text:style-name="T678_3">approvals<text:s/>for<text:s/>Component<text:s/>A<text:s/>to operate in<text:s/>each<text:s/>COAST<text:s/>priority<text:s/>country<text:s/>during<text:s/>the<text:s/>Mobilisation<text:s/>phase<text:s/>(see<text:s/>annex<text:s/>B).<text:s/>In<text:s/>year<text:s/>2,<text:s/>FCDO<text:s/>and<text:s/>DAI<text:s/>prioritised<text:s/>working<text:s/>collaboratively<text:s/>with<text:s/>host<text:s/>governments<text:s/>and<text:s/>other<text:s/>national<text:s/>stakeholders<text:s/>in<text:s/>the<text:s/>co-design<text:s/>and<text:s/>approval<text:s/>of<text:s/>COAST<text:s/>Facility<text:s/>Country<text:s/>Plans<text:s/>and<text:s/>Workplans.<text:s/>Following<text:s/>the<text:s/>completion<text:s/>of<text:s/>the<text:s/>co-design<text:s/>process<text:s/>in<text:s/>June<text:s/>2025,<text:s/>FCDO<text:s/>will<text:s/>seek<text:s/>formal<text:s/>government<text:s/>approval<text:s/>of<text:s/>Country<text:s/>Plans<text:s/>and<text:s/>agree<text:s/>ongoing<text:s/>coordination<text:s/>mechanisms<text:s/>to<text:s/>ensure<text:s/>Host<text:s/>Governments remain engaged<text:s/>in<text:s/>COAST<text:s/>delivery.</text:span><text:span text:style-name="T678_4"> </text:span><text:span text:style-name="T678_5">We<text:s/>will<text:s/>continue<text:s/>engaging<text:s/>closely<text:s/>with<text:s/>host<text:s/>Government<text:s/>and<text:s/>other<text:s/>national<text:s/>and<text:s/>sub-national<text:s/>stakeholders<text:s/>in<text:s/>the<text:s/>ongoing<text:s/>delivery<text:s/>of<text:s/>the<text:s/>Coast<text:s/>Facility<text:s/>in<text:s/>year<text:s/>3<text:s/>(24/25). </text:span></text:p>
            </table:table-cell>
            <table:table-cell table:style-name="Cell282">
              <text:p text:style-name="P679"><text:span text:style-name="T679_1">The<text:s/>COAST<text:s/>Facility<text:s/>made<text:s/>substantial<text:s/>progress<text:s/>in<text:s/>Year<text:s/>3<text:s/>in<text:s/>addressing<text:s/>the<text:s/>recommendation<text:s/>to<text:s/>prioritise<text:s/>host<text:s/>government<text:s/>approvals<text:s/>and<text:s/>strengthen<text:s/>country<text:s/>ownership.<text:s/></text:span></text:p>
              <text:p text:style-name="P680"><text:span text:style-name="T680_1">In<text:s/>Year<text:s/>3,<text:s/>the<text:s/>Facility<text:s/>placed<text:s/>strong<text:s/>emphasis<text:s/>on<text:s/>establishing<text:s/>and<text:s/>deepening<text:s/>partnerships<text:s/>with<text:s/>host<text:s/>governments<text:s/>across<text:s/>all<text:s/>focal<text:s/>countries.<text:s/>By<text:s/>the<text:s/>end<text:s/>of<text:s/>the<text:s/>year,<text:s/>partnerships<text:s/>with<text:s/>host<text:s/>governments<text:s/>were<text:s/>formally<text:s/>established<text:s/>in<text:s/>all<text:s/>four<text:s/>priority<text:s/>countries,<text:s/>supported<text:s/>by<text:s/>in</text:span><text:span text:style-name="T680_2">‑country<text:s/>teams<text:s/>providing<text:s/>continuous<text:s/>engagement<text:s/>with<text:s/>line<text:s/>ministries,<text:s/>sub-national<text:s/>actors<text:s/>and<text:s/>FCDO<text:s/>post.<text:s/>This<text:s/>engagement<text:s/>went<text:s/>beyond<text:s/>consultation<text:s/>and<text:s/>focused<text:s/>on<text:s/>aligning<text:s/>COAST<text:s/>delivery<text:s/>with<text:s/>national<text:s/>priorities<text:s/>and<text:s/>systems.<text:s/>For<text:s/>example,<text:s/>across<text:s/>Indonesia,<text:s/>the<text:s/>Philippines<text:s/>and<text:s/>Mozambique,<text:s/>delivery<text:s/>partners<text:s/>worked<text:s/>closely<text:s/>with<text:s/>national<text:s/>ministries<text:s/>and<text:s/>local<text:s/>government<text:s/>units<text:s/>to<text:s/>ensure<text:s/>that<text:s/>programme<text:s/>design,<text:s/>project<text:s/>selection<text:s/>and<text:s/>implementation<text:s/>approaches<text:s/>reflected<text:s/>government<text:s/>priorities<text:s/>and<text:s/>planning<text:s/>processes.<text:s/>In<text:s/>Viet<text:s/>Nam,<text:s/>this<text:s/>approach<text:s/>enabled<text:s/>rapid<text:s/>agreement<text:s/>of<text:s/>a<text:s/>unified<text:s/>Country<text:s/>Strategy<text:s/>and<text:s/>early<text:s/>government<text:s/>approval<text:s/>of<text:s/>the<text:s/>programme’s<text:s/>Project<text:s/>Document<text:s/>within<text:s/>nine<text:s/>months,<text:s/>demonstrating<text:s/>effective<text:s/>alignment<text:s/>with<text:s/>national<text:s/>ODA<text:s/>processes.<text:s/></text:span></text:p>
              <text:p text:style-name="P681"><text:span text:style-name="T681_1">COAST<text:s/>also<text:s/>operationalised<text:s/>“co-design”<text:s/>with<text:s/>governments<text:s/>and<text:s/>national<text:s/>stakeholders<text:s/>during<text:s/>Year<text:s/>1,<text:s/>consistent<text:s/>with<text:s/>the<text:s/>recommendation.<text:s/>Country<text:s/>portfolios<text:s/>were<text:s/>developed<text:s/>through<text:s/>collaborative<text:s/>processes<text:s/>that<text:s/>integrated<text:s/>government<text:s/>input<text:s/>into<text:s/>programme<text:s/>design,<text:s/>project<text:s/>pipelines,<text:s/>and<text:s/>technical<text:s/>assistance<text:s/>priorities.<text:s/>This<text:s/>is<text:s/>evident<text:s/>in<text:s/>demand-driven<text:s/>technical<text:s/>assistance<text:s/>and<text:s/>joint<text:s/>prioritisation<text:s/>exercises<text:s/>(e.g.,<text:s/>in<text:s/>Viet<text:s/>Nam<text:s/>and<text:s/>Indonesia),<text:s/>which<text:s/>ensured<text:s/>that<text:s/>COAST<text:s/>interventions<text:s/>were<text:s/>anchored<text:s/>in<text:s/>national<text:s/>strategies<text:s/>and<text:s/>had<text:s/>strong<text:s/>government<text:s/>buy-in.<text:s/>The<text:s/>establishment<text:s/>of<text:s/>advisory<text:s/>structures<text:s/>(such<text:s/>as<text:s/>Indonesia’s<text:s/>Expert<text:s/>Forum)<text:s/>and<text:s/>regular<text:s/>coordination<text:s/>mechanisms<text:s/>further<text:s/>supported<text:s/>ongoing<text:s/>alignment<text:s/>and<text:s/>ownership.</text:span></text:p>
              <text:p text:style-name="P682"><text:span text:style-name="T682_1">Overall,<text:s/>Year<text:s/>3<text:s/>delivery<text:s/>shows<text:s/>that<text:s/>COAST<text:s/>responded<text:s/>effectively<text:s/>to<text:s/>the<text:s/>recommendation<text:s/>by<text:s/>prioritising<text:s/>early<text:s/>and<text:s/>sustained<text:s/>government<text:s/>engagement,<text:s/>embedding<text:s/>co-design<text:s/>into<text:s/>programme<text:s/>development,<text:s/>and<text:s/>building<text:s/>the<text:s/>institutional<text:s/>relationships<text:s/>and<text:s/>coordination<text:s/>structures<text:s/>necessary<text:s/>to<text:s/>secure<text:s/>approvals<text:s/>and<text:s/>support<text:s/>long-term<text:s/>ownership<text:s/>of<text:s/>delivery.<text:s/></text:span></text:p>
            </table:table-cell>
          </table:table-row>
          <table:table-row table:style-name="Row80">
            <table:table-cell table:style-name="Cell283">
              <text:list text:style-name="LS62" xml:id="list45" text:continue-list="list39">
                <text:list-item>
                  <text:p text:style-name="P683"><text:span text:style-name="T683_1">Weak<text:s/>Financial<text:s/>Forecasting<text:s/>Discipline</text:span></text:p>
                </text:list-item>
              </text:list>
            </table:table-cell>
            <table:table-cell table:style-name="Cell284">
              <text:p text:style-name="P684"><text:span text:style-name="T684_1">Lesson<text:s/>&amp;<text:s/>Recommendation<text:s/>7. </text:span><text:span text:style-name="T684_2">Partners<text:s/>were<text:s/>not<text:s/>being<text:s/>proactive<text:s/>in<text:s/>providing<text:s/>updated<text:s/>forecasts<text:s/>to<text:s/>FCDO<text:s/>which<text:s/>in<text:s/>some<text:s/>cases<text:s/>left<text:s/>little<text:s/>time<text:s/>to<text:s/>take<text:s/>corrective<text:s/>action<text:s/>on<text:s/>unspent<text:s/>budgets.<text:s/>FCDO<text:s/>to<text:s/>ensure<text:s/>that<text:s/>partners submit monthly<text:s/>updated<text:s/>forecasts.<text:s/>FCDO<text:s/>to<text:s/>hold<text:s/>quarterly<text:s/>meetings<text:s/>with<text:s/>partners<text:s/>to<text:s/>lock<text:s/>down<text:s/>each<text:s/>quarter<text:s/></text:span><text:span text:style-name="T684_3">forecast<text:s/>to</text:span><text:span text:style-name="T684_4"><text:s/>minimise<text:s/>large<text:s/>variances<text:s/>between<text:s/>forecast<text:s/>vs<text:s/>actuals. </text:span></text:p>
            </table:table-cell>
            <table:table-cell table:style-name="Cell285">
              <text:p text:style-name="P685"><text:span text:style-name="T685_1">In<text:s/>year<text:s/>3,<text:s/>FCDO<text:s/>requested<text:s/>that<text:s/>all<text:s/>partners<text:s/>provide<text:s/>updated<text:s/>forecasts<text:s/>on<text:s/>the<text:s/>15</text:span><text:span text:style-name="T685_2">th</text:span><text:span text:style-name="T685_3"><text:s/>of<text:s/>each<text:s/>month<text:s/>to<text:s/>ensure<text:s/>that<text:s/>ongoing<text:s/>forecasting<text:s/>was<text:s/>accurate<text:s/>and<text:s/>met<text:s/>the<text:s/>required<text:s/>performance<text:s/>criteria.<text:s/>This<text:s/>has<text:s/>been<text:s/>achieved<text:s/>and<text:s/>forecasting<text:s/>accuracy<text:s/>was<text:s/>approximately<text:s/>98%<text:s/>in<text:s/>Year<text:s/>3,<text:s/>demonstrating<text:s/>a<text:s/>real<text:s/>improvement<text:s/>on<text:s/>Year<text:s/>2.<text:s/>It<text:s/>also<text:s/>ensured<text:s/>that<text:s/>partners<text:s/>were<text:s/>constantly<text:s/>thinking<text:s/>about<text:s/>their<text:s/>budget<text:s/>and<text:s/>forecasting<text:s/>responsibilities<text:s/>and<text:s/>improved<text:s/>downstream<text:s/>partner<text:s/>performance.</text:span></text:p>
            </table:table-cell>
          </table:table-row>
          <table:table-row table:style-name="Row81">
            <table:table-cell table:style-name="Cell286">
              <text:list text:style-name="LS62" xml:id="list46" text:continue-list="list39">
                <text:list-item>
                  <text:p text:style-name="P686"><text:span text:style-name="T686_1">Insufficient<text:s/>Partner<text:s/>Engagement<text:s/>with<text:s/>Posts<text:s/></text:span></text:p>
                </text:list-item>
              </text:list>
            </table:table-cell>
            <table:table-cell table:style-name="Cell287">
              <text:p text:style-name="P687"><text:span text:style-name="T687_1">Lesson<text:s/>&amp;<text:s/>Recommendation<text:s/>8:</text:span><text:span text:style-name="T687_2"> Lack<text:s/>of<text:s/>engagement<text:s/>between<text:s/>COAST<text:s/>delivery<text:s/>partners<text:s/>and<text:s/>Posts<text:s/>led<text:s/>to<text:s/>slower<text:s/>engagement<text:s/>with<text:s/>government<text:s/>institutions<text:s/>and<text:s/>a<text:s/>less<text:s/>robust<text:s/>understanding<text:s/>of<text:s/>in-country<text:s/>landscapes, demonstrated by<text:s/>WorldFish’s<text:s/>delayed<text:s/>mobilisation<text:s/>in<text:s/>Mozambique.<text:s/>Continued<text:s/>lack<text:s/>of<text:s/>engagement<text:s/>could<text:s/>result<text:s/>in<text:s/>missed<text:s/>synergies<text:s/>and<text:s/>a<text:s/>lack<text:s/>of<text:s/>bilateral<text:s/>support<text:s/>for<text:s/>the<text:s/>programme.<text:s/>FCDO<text:s/>to<text:s/>work<text:s/>with<text:s/>partners<text:s/>to<text:s/>ensure<text:s/>regular<text:s/>post<text:s/>engagement<text:s/>is<text:s/>embedded<text:s/>in<text:s/>their<text:s/>delivery<text:s/>approach. </text:span></text:p>
            </table:table-cell>
            <table:table-cell table:style-name="Cell288">
              <text:p text:style-name="P688"><text:span text:style-name="T688_1">FCDO<text:s/>worked<text:s/>closely<text:s/>with<text:s/>delivery<text:s/>partners<text:s/>during<text:s/>Year<text:s/>3<text:s/>to<text:s/>embed<text:s/>regular<text:s/>engagement<text:s/>with<text:s/>Posts<text:s/>into<text:s/>programme<text:s/>delivery<text:s/>and<text:s/>governance<text:s/>arrangements.<text:s/>The<text:s/>mobilisation<text:s/>of<text:s/>the<text:s/>COAST<text:s/>Facility<text:s/>established<text:s/>dedicated<text:s/>country<text:s/>teams<text:s/>across<text:s/>all<text:s/>four<text:s/>priority<text:s/>countries<text:s/>and<text:s/>created<text:s/>routine<text:s/>engagement<text:s/>between<text:s/>delivery<text:s/>partners,<text:s/>Posts<text:s/>and<text:s/>host<text:s/>government<text:s/>counterparts<text:s/>through<text:s/>project<text:s/>design,<text:s/>implementation<text:s/>and<text:s/>strategic<text:s/>oversight<text:s/>processes.<text:s/>This<text:s/>has<text:s/>resulted<text:s/>in<text:s/>significantly<text:s/>stronger<text:s/>alignment<text:s/>between<text:s/>programme<text:s/>delivery<text:s/>and<text:s/>UK<text:s/>bilateral<text:s/>priorities,<text:s/>improved<text:s/>government<text:s/>engagement<text:s/>and<text:s/>a<text:s/>better<text:s/>understanding<text:s/>of<text:s/>country<text:s/>contexts.<text:s/>The<text:s/>independent<text:s/>Process<text:s/>Evaluation<text:s/>found<text:s/>strong<text:s/>evidence<text:s/>of<text:s/>government<text:s/>ownership<text:s/>and<text:s/>stakeholder<text:s/>engagement<text:s/>across<text:s/>priority<text:s/>countries,<text:s/>while<text:s/>the<text:s/>COAST<text:s/>Facility<text:s/>has<text:s/>successfully<text:s/>developed<text:s/>active<text:s/>portfolios<text:s/>of<text:s/>technical<text:s/>assistance<text:s/>and<text:s/>grant-funded<text:s/>projects<text:s/>in<text:s/>all<text:s/>four<text:s/>countries<text:s/>with<text:s/>support<text:s/>from<text:s/>Posts<text:s/>and<text:s/>national<text:s/>partners.<text:s/>FCDO<text:s/>therefore<text:s/>considers<text:s/>this<text:s/>recommendation<text:s/>to<text:s/>have<text:s/>been<text:s/>substantially<text:s/>addressed,<text:s/>with<text:s/>Post<text:s/>engagement<text:s/>now<text:s/>embedded<text:s/>as<text:s/>a<text:s/>core<text:s/>feature<text:s/>of<text:s/>programme<text:s/>delivery<text:s/>and<text:s/>adaptive<text:s/>management.</text:span></text:p>
              <text:p text:style-name="P689"/>
            </table:table-cell>
          </table:table-row>
          <table:table-row table:style-name="Row82">
            <table:table-cell table:style-name="Cell289">
              <text:list text:style-name="LS62" xml:id="list47" text:continue-list="list39">
                <text:list-item>
                  <text:p text:style-name="P690"><text:span text:style-name="T690_1">Need<text:s/>to<text:s/>test<text:s/>programme<text:s/>assumptions</text:span></text:p>
                </text:list-item>
              </text:list>
            </table:table-cell>
            <table:table-cell table:style-name="Cell290">
              <text:p text:style-name="P691"><text:span text:style-name="T691_1">Lesson<text:s/>&amp;<text:s/>Recommendation<text:s/>9: </text:span><text:span text:style-name="T691_2">COAST<text:s/>is<text:s/>a<text:s/>complex<text:s/>multicomponent<text:s/>programme, operating in<text:s/>a<text:s/>new<text:s/>area<text:s/>for<text:s/>FCDO<text:s/>(i.e coastal<text:s/>resilience,<text:s/>small<text:s/>scale fisheries and<text:s/>sustainable<text:s/>aquaculture),<text:s/>and<text:s/>with a<text:s/>relatively<text:s/>underdeveloped international<text:s/>evidence<text:s/>base.<text:s/>The<text:s/>original<text:s/>business<text:s/>case<text:s/>set<text:s/>out<text:s/>the<text:s/>key<text:s/>contextual,<text:s/>delivery,<text:s/>evidential<text:s/>and<text:s/>financial<text:s/>assumptions,<text:s/>which<text:s/>informed<text:s/>the<text:s/>design<text:s/>of<text:s/>the<text:s/>programme’s<text:s/>theory<text:s/>of<text:s/>change<text:s/>and subsequent theory<text:s/>of<text:s/>delivery.<text:s/>Now<text:s/>that<text:s/>all<text:s/>components<text:s/>are<text:s/>fully<text:s/>mobilised,<text:s/>FCDO<text:s/>should<text:s/>test<text:s/>the<text:s/>programmes<text:s/>underlying<text:s/>assumptions<text:s/>to<text:s/>ensure<text:s/>they<text:s/>still<text:s/>hold,<text:s/>and<text:s/>the<text:s/>programme<text:s/>ToC<text:s/>and ToD remain<text:s/>relevant<text:s/>as<text:s/>we<text:s/>move<text:s/>into<text:s/>Year<text:s/>3<text:s/>of<text:s/>delivery.</text:span><text:span text:style-name="T691_3"> </text:span></text:p>
            </table:table-cell>
            <table:table-cell table:style-name="Cell291">
              <text:p text:style-name="P692"><text:span text:style-name="T692_1">Action<text:s/>Taken:</text:span><text:span text:style-name="T692_2"><text:s/>FCDO<text:s/>commissioned<text:s/>an<text:s/>independent<text:s/>Process<text:s/>Evaluation<text:s/>during<text:s/>Year<text:s/>3<text:s/>specifically<text:s/>to<text:s/>test<text:s/>the<text:s/>assumptions<text:s/>underpinning<text:s/>COAST's<text:s/>Theory<text:s/>of<text:s/>Change<text:s/>and<text:s/>Theory<text:s/>of<text:s/>Delivery<text:s/>now<text:s/>that<text:s/>all<text:s/>programme<text:s/>components<text:s/>had<text:s/>become<text:s/>operational.<text:s/>The<text:s/>evaluation<text:s/>concluded<text:s/>that<text:s/>the<text:s/>programme's<text:s/>Theory<text:s/>of<text:s/>Change<text:s/>remains<text:s/>valid<text:s/>and<text:s/>that<text:s/>COAST<text:s/>is<text:s/>establishing<text:s/>the<text:s/>enabling<text:s/>conditions<text:s/>necessary<text:s/>to<text:s/>achieve<text:s/>its<text:s/>intended<text:s/>outcomes.<text:s/>It<text:s/>found<text:s/>strong<text:s/>evidence<text:s/>of<text:s/>government<text:s/>ownership,<text:s/>stakeholder<text:s/>engagement,<text:s/>adaptive<text:s/>management<text:s/>and<text:s/>cross-component<text:s/>complementarity,<text:s/>while<text:s/>also<text:s/>identifying<text:s/>opportunities<text:s/>to<text:s/>strengthen<text:s/>implementation.<text:s/>In<text:s/>response,<text:s/>FCDO<text:s/>and<text:s/>delivery<text:s/>partners<text:s/>have<text:s/>updated<text:s/>the<text:s/>programme's<text:s/>Theory<text:s/>of<text:s/>Delivery,<text:s/>placing<text:s/>greater<text:s/>emphasis<text:s/>on<text:s/>integration<text:s/>between<text:s/>components,<text:s/>prioritisation<text:s/>of<text:s/>the<text:s/>highest-value<text:s/>interventions,<text:s/>and<text:s/>adaptive<text:s/>portfolio<text:s/>management.<text:s/>These<text:s/>are<text:s/>reflected<text:s/>in<text:s/>the<text:s/>25-26<text:s/>Annual<text:s/>Review<text:s/>Recommendations<text:s/>for<text:s/>Year<text:s/>4.</text:span></text:p>
            </table:table-cell>
          </table:table-row>
        </table:table>
        <text:p text:style-name="P693"/>
        <text:p text:style-name="P694"/>
        <text:p text:style-name="P695"/>
        <text:p text:style-name="P696"><text:span text:style-name="T696_1">Annex<text:s/>B:</text:span><text:span text:style-name="T696_2"><text:s/>COAST<text:s/>Theory<text:s/>of<text:s/>Change</text:span></text:p>
        <text:p text:style-name="P697"><draw:frame svg:x="-0.159cm" svg:y="0.676cm" svg:width="27.012cm" svg:height="14.79cm" draw:style-name="FR1" text:anchor-type="char" draw:z-index="0"><draw:image xlink:href="Pictures/image1.emf" xlink:type="simple" xlink:show="embed" xlink:actuate="onLoad"/></draw:frame></text:p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Segoe UI" svg:font-family="Segoe UI" style:font-pitch="variable" style:font-family-generic="swiss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Grandview" svg:font-family="Grandview" style:font-pitch="variable" style:font-family-generic="swiss"/>
    <style:font-face style:name="Aptos" svg:font-family="Aptos" style:font-pitch="variable" style:font-family-generic="swiss"/>
    <style:font-face style:name="Yu Gothic" svg:font-family="Yu Gothic" style:font-pitch="variable" style:font-family-generic="swiss"/>
    <style:font-face style:name="游明朝" svg:font-family="游明朝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071cm" fo:keep-with-next="always" fo:keep-together="always"/>
      <style:text-properties fo:color="#1f3763" style:font-name="Calibri Light" style:font-name-asian="游ゴシック Light" style:font-name-complex="Times New Roman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normaltextrun" style:family="text" style:parent-style-name="Default_20_Paragraph_20_Font"/>
    <style:style style:name="paragraph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eop" style:family="text" style:parent-style-name="Default_20_Paragraph_20_Font"/>
    <style:style style:name="Mention" style:family="text" style:parent-style-name="Default_20_Paragraph_20_Font">
      <style:text-properties fo:background-color="#e1dfdd" fo:color="#2b579a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Normal_20__28_Web_29_" style:display-name="Normal (Web)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No_20_Spacing" style:display-name="No Spacing" style:family="paragraph">
      <style:paragraph-properties fo:line-height="100%" fo:margin-bottom="0cm"/>
      <style:text-properties fo:font-size="11pt" style:font-size-asian="11pt" style:font-size-complex="11pt" style:letter-kerning="true"/>
    </style:style>
    <style:style style:name="s1" style:family="text" style:parent-style-name="Default_20_Paragraph_20_Font"/>
    <style:style style:name="pf0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cf01" style:family="text" style:parent-style-name="Default_20_Paragraph_20_Font">
      <style:text-properties style:font-name="Segoe UI" fo:font-size="9pt" style:font-size-asian="9pt" style:font-name-complex="Segoe UI" style:font-size-complex="9pt"/>
    </style:style>
    <style:style style:name="Heading_20_3_20_Char" style:display-name="Heading 3 Char" style:family="text" style:parent-style-name="Default_20_Paragraph_20_Font">
      <style:text-properties fo:color="#1f3763" style:font-name="Calibri Light" fo:font-size="12pt" style:font-name-asian="游ゴシック Light" style:font-size-asian="12pt" style:font-name-complex="Times New Roman" style:font-size-complex="12pt"/>
    </style:style>
    <style:style style:name="Default" style:family="paragraph">
      <style:paragraph-properties style:text-autospace="none" fo:line-height="100%" fo:margin-bottom="0cm"/>
      <style:text-properties fo:color="#000000" style:font-name="Grandview" fo:font-size="12pt" style:font-size-asian="12pt" style:font-name-complex="Grandview" style:font-size-complex="12pt"/>
    </style:style>
    <style:style style:name="List1Level0" style:family="text">
      <style:text-properties fo:font-weight="bold" style:font-weight-asian="bold"/>
    </style:style>
    <style:style style:name="List1Level1" style:family="text">
      <style:text-properties fo:font-weight="bold" style:font-weight-asian="bold"/>
    </style:style>
    <style:style style:name="List1Level2" style:family="text">
      <style:text-properties fo:font-weight="bold" style:font-weight-asian="bold"/>
    </style:style>
    <style:style style:name="List1Level3" style:family="text">
      <style:text-properties fo:font-weight="bold" style:font-weight-asian="bold"/>
    </style:style>
    <style:style style:name="List1Level4" style:family="text">
      <style:text-properties fo:font-weight="bold" style:font-weight-asian="bold"/>
    </style:style>
    <style:style style:name="List1Level5" style:family="text">
      <style:text-properties fo:font-weight="bold" style:font-weight-asian="bold"/>
    </style:style>
    <style:style style:name="List1Level6" style:family="text">
      <style:text-properties fo:font-weight="bold" style:font-weight-asian="bold"/>
    </style:style>
    <style:style style:name="List1Level7" style:family="text">
      <style:text-properties fo:font-weight="bold" style:font-weight-asian="bold"/>
    </style:style>
    <style:style style:name="List1Level8" style:family="text">
      <style:text-properties fo:font-weight="bold" style:font-weight-asian="bold"/>
    </style:style>
    <text:list-style style:name="LS1">
      <text:list-level-style-number style:num-format="1" text:style-name="List1Level0" text:level="1">
        <style:list-level-properties text:space-before="0cm" text:min-label-width="0.67cm" fo:text-align="start" text:list-level-position-and-space-mode="label-alignment">
          <style:list-level-label-alignment text:label-followed-by="listtab" fo:margin-left="0.67cm" fo:text-indent="-0.67cm"/>
        </style:list-level-properties>
        <style:text-properties fo:font-weight="bold" style:font-weight-asian="bold"/>
      </text:list-level-style-number>
      <text:list-level-style-number style:num-format="1" text:display-levels="2" text:style-name="List1Level1" text:level="2">
        <style:list-level-properties text:space-before="0cm" text:min-label-width="0.67cm" fo:text-align="start" text:list-level-position-and-space-mode="label-alignment">
          <style:list-level-label-alignment text:label-followed-by="listtab" fo:margin-left="0.67cm" fo:text-indent="-0.67cm"/>
        </style:list-level-properties>
        <style:text-properties fo:font-weight="bold" style:font-weight-asian="bold"/>
      </text:list-level-style-number>
      <text:list-level-style-number style:num-format="1" text:display-levels="3" text:style-name="List1Level2" text:level="3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bold" style:font-weight-asian="bold"/>
      </text:list-level-style-number>
      <text:list-level-style-number style:num-format="1" text:display-levels="4" text:style-name="List1Level3" text:level="4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bold" style:font-weight-asian="bold"/>
      </text:list-level-style-number>
      <text:list-level-style-number style:num-format="1" text:display-levels="5" text:style-name="List1Level4" text:level="5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  <style:text-properties fo:font-weight="bold" style:font-weight-asian="bold"/>
      </text:list-level-style-number>
      <text:list-level-style-number style:num-format="1" text:display-levels="6" text:style-name="List1Level5" text:level="6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  <style:text-properties fo:font-weight="bold" style:font-weight-asian="bold"/>
      </text:list-level-style-number>
      <text:list-level-style-number style:num-format="1" text:display-levels="7" text:style-name="List1Level6" text:level="7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  <style:text-properties fo:font-weight="bold" style:font-weight-asian="bold"/>
      </text:list-level-style-number>
      <text:list-level-style-number style:num-format="1" text:display-levels="8" text:style-name="List1Level7" text:level="8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  <style:text-properties fo:font-weight="bold" style:font-weight-asian="bold"/>
      </text:list-level-style-number>
      <text:list-level-style-number style:num-format="1" text:display-levels="9" text:style-name="List1Level8" text:level="9">
        <style:list-level-properties text:space-before="0cm" text:min-label-width="3.175cm" fo:text-align="start" text:list-level-position-and-space-mode="label-alignment">
          <style:list-level-label-alignment text:label-followed-by="listtab" fo:margin-left="3.175cm" fo:text-indent="-3.175cm"/>
        </style:list-level-properties>
        <style:text-properties fo:font-weight="bold" style:font-weight-asian="bold"/>
      </text:list-level-style-number>
    </text:list-style>
    <style:style style:name="List2Level1" style:family="text">
      <style:text-properties fo:font-weight="bold" style:font-weight-asian="bold"/>
    </style:style>
    <style:style style:name="List2Level2" style:family="text">
      <style:text-properties fo:font-weight="bold" style:font-weight-asian="bold"/>
    </style:style>
    <style:style style:name="List2Level3" style:family="text">
      <style:text-properties fo:font-weight="bold" style:font-weight-asian="bold"/>
    </style:style>
    <style:style style:name="List2Level4" style:family="text">
      <style:text-properties fo:font-weight="bold" style:font-weight-asian="bold"/>
    </style:style>
    <style:style style:name="List2Level5" style:family="text">
      <style:text-properties fo:font-weight="bold" style:font-weight-asian="bold"/>
    </style:style>
    <style:style style:name="List2Level6" style:family="text">
      <style:text-properties fo:font-weight="bold" style:font-weight-asian="bold"/>
    </style:style>
    <style:style style:name="List2Level7" style:family="text">
      <style:text-properties fo:font-weight="bold" style:font-weight-asian="bold"/>
    </style:style>
    <style:style style:name="List2Level8" style:family="text">
      <style:text-properties fo:font-weight="bold" style:font-weight-asian="bold"/>
    </style: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art-value="3" text:style-name="List2Level1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bold" style:font-weight-asian="bold"/>
      </text:list-level-style-number>
      <text:list-level-style-number style:num-format="1" text:display-levels="3" text:style-name="List2Level2" text:level="3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bold" style:font-weight-asian="bold"/>
      </text:list-level-style-number>
      <text:list-level-style-number style:num-format="1" text:display-levels="4" text:style-name="List2Level3" text:level="4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bold" style:font-weight-asian="bold"/>
      </text:list-level-style-number>
      <text:list-level-style-number style:num-format="1" text:display-levels="5" text:style-name="List2Level4" text:level="5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  <style:text-properties fo:font-weight="bold" style:font-weight-asian="bold"/>
      </text:list-level-style-number>
      <text:list-level-style-number style:num-format="1" text:display-levels="6" text:style-name="List2Level5" text:level="6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  <style:text-properties fo:font-weight="bold" style:font-weight-asian="bold"/>
      </text:list-level-style-number>
      <text:list-level-style-number style:num-format="1" text:display-levels="7" text:style-name="List2Level6" text:level="7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  <style:text-properties fo:font-weight="bold" style:font-weight-asian="bold"/>
      </text:list-level-style-number>
      <text:list-level-style-number style:num-format="1" text:display-levels="8" text:style-name="List2Level7" text:level="8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  <style:text-properties fo:font-weight="bold" style:font-weight-asian="bold"/>
      </text:list-level-style-number>
      <text:list-level-style-number style:num-format="1" text:display-levels="9" text:style-name="List2Level8" text:level="9">
        <style:list-level-properties text:space-before="0cm" text:min-label-width="3.175cm" fo:text-align="start" text:list-level-position-and-space-mode="label-alignment">
          <style:list-level-label-alignment text:label-followed-by="listtab" fo:margin-left="3.175cm" fo:text-indent="-3.175cm"/>
        </style:list-level-properties>
        <style:text-properties fo:font-weight="bold" style:font-weight-asian="bold"/>
      </text:list-level-style-number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 style:font-name-complex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 style:font-name-complex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 style:font-name-complex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fo:color="#000000" style:font-name="Symbo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color="#000000"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Arial" style:font-name-asian="Times New Roman" style:font-name-complex="Aria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-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Symbol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Symbol"/>
    </style:style>
    <style:style style:name="List14Level1" style:family="text">
      <style:text-properties style:font-name="Courier New" style:font-name-complex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 style:font-name-complex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 style:font-name-complex="Courier New"/>
    </style:style>
    <style:style style:name="List14Level8" style:family="text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5">
      <text:list-level-style-number style:num-format="a" text:style-name="List15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52cm" text:min-label-width="0.635cm" fo:text-align="start" text:list-level-position-and-space-mode="label-alignment">
          <style:list-level-label-alignment text:label-followed-by="listtab" fo:margin-left="2.15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2.79cm" text:min-label-width="0.635cm" fo:text-align="start" text:list-level-position-and-space-mode="label-alignment">
          <style:list-level-label-alignment text:label-followed-by="listtab" fo:margin-left="3.425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06cm" text:min-label-width="0.635cm" fo:text-align="start" text:list-level-position-and-space-mode="label-alignment">
          <style:list-level-label-alignment text:label-followed-by="listtab" fo:margin-left="4.695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33cm" text:min-label-width="0.635cm" fo:text-align="start" text:list-level-position-and-space-mode="label-alignment">
          <style:list-level-label-alignment text:label-followed-by="listtab" fo:margin-left="5.96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6.6cm" text:min-label-width="0.635cm" fo:text-align="start" text:list-level-position-and-space-mode="label-alignment">
          <style:list-level-label-alignment text:label-followed-by="listtab" fo:margin-left="7.235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7.87cm" text:min-label-width="0.635cm" fo:text-align="start" text:list-level-position-and-space-mode="label-alignment">
          <style:list-level-label-alignment text:label-followed-by="listtab" fo:margin-left="8.505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14cm" text:min-label-width="0.635cm" fo:text-align="start" text:list-level-position-and-space-mode="label-alignment">
          <style:list-level-label-alignment text:label-followed-by="listtab" fo:margin-left="9.7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0.41cm" text:min-label-width="0.635cm" fo:text-align="start" text:list-level-position-and-space-mode="label-alignment">
          <style:list-level-label-alignment text:label-followed-by="listtab" fo:margin-left="11.045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-complex="Times New Roman"/>
    </style:style>
    <style:style style:name="List19Level1" style:family="text">
      <style:text-properties style:font-name="Symbol"/>
    </style:style>
    <style:style style:name="List19Level2" style:family="text">
      <style:text-properties style:font-name-complex="Times New Roman"/>
    </style:style>
    <style:style style:name="List19Level3" style:family="text">
      <style:text-properties style:font-name-complex="Times New Roman"/>
    </style:style>
    <style:style style:name="List19Level4" style:family="text">
      <style:text-properties style:font-name-complex="Times New Roman"/>
    </style:style>
    <style:style style:name="List19Level5" style:family="text">
      <style:text-properties style:font-name-complex="Times New Roman"/>
    </style:style>
    <style:style style:name="List19Level6" style:family="text">
      <style:text-properties style:font-name-complex="Times New Roman"/>
    </style:style>
    <style:style style:name="List19Level7" style:family="text">
      <style:text-properties style:font-name-complex="Times New Roman"/>
    </style:style>
    <style:style style:name="List19Level8" style:family="text">
      <style:text-properties style:font-name-complex="Times New Roman"/>
    </style:style>
    <text:list-style style:name="LS19">
      <text:list-level-style-number style:num-format="1" text:style-name="List1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19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number style:num-format="i" text:style-name="List19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  <style:text-properties style:font-name-complex="Times New Roman"/>
      </text:list-level-style-number>
      <text:list-level-style-number style:num-format="1" text:style-name="List19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19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19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19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19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19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text:list-style style:name="LS20">
      <text:list-level-style-number style:num-format="i" text:style-name="List20Level0" style:num-suffix="." text:level="1">
        <style:list-level-properties text:min-label-width="1.27cm" text:min-label-distance="0.635cm" fo:text-align="end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Segoe UI" fo:font-size="9pt" style:font-size-asian="9pt" style:font-name-complex="Segoe UI"/>
    </style:style>
    <text:list-style style:name="LS25">
      <text:list-level-style-number style:num-format="i" text:style-name="List25Level0" style:num-suffix=")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  <style:text-properties style:font-name="Segoe UI" fo:font-size="9pt" style:font-size-asian="9pt" style:font-name-complex="Segoe UI"/>
      </text:list-level-style-number>
      <text:list-level-style-number style:num-format="a" text:style-name="List2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6Level0" style:family="text">
      <style:text-properties style:font-name="Symbol"/>
    </style:style>
    <style:style style:name="List26Level1" style:family="text">
      <style:text-properties style:font-name="Courier New" style:font-name-complex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 style:font-name-complex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 style:font-name-complex="Courier New"/>
    </style:style>
    <style:style style:name="List26Level8" style:family="text">
      <style:text-properties style:font-name="Wingdings"/>
    </style:style>
    <text:list-style style:name="LS26">
      <text:list-level-style-bullet text:bullet-char="" text:style-name="List2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7Level0" style:family="text">
      <style:text-properties style:font-name="Symbol"/>
    </style:style>
    <style:style style:name="List27Level1" style:family="text">
      <style:text-properties style:font-name="Courier New" style:font-name-complex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 style:font-name-complex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 style:font-name-complex="Courier New"/>
    </style:style>
    <style:style style:name="List27Level8" style:family="text">
      <style:text-properties style:font-name="Wingdings"/>
    </style:style>
    <text:list-style style:name="LS27">
      <text:list-level-style-bullet text:bullet-char="" text:style-name="List27Level0" text:level="1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  <style:text-properties style:font-name="Symbol"/>
      </text:list-level-style-bullet>
      <text:list-level-style-bullet text:bullet-char="o" text:style-name="List27Level1" text:level="2">
        <style:list-level-properties text:space-before="1.52cm" text:min-label-width="0.635cm" fo:text-align="start" text:list-level-position-and-space-mode="label-alignment">
          <style:list-level-label-alignment text:label-followed-by="listtab" fo:margin-left="2.15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2" text:level="3">
        <style:list-level-properties text:space-before="2.79cm" text:min-label-width="0.635cm" fo:text-align="start" text:list-level-position-and-space-mode="label-alignment">
          <style:list-level-label-alignment text:label-followed-by="listtab" fo:margin-left="3.425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4.06cm" text:min-label-width="0.635cm" fo:text-align="start" text:list-level-position-and-space-mode="label-alignment">
          <style:list-level-label-alignment text:label-followed-by="listtab" fo:margin-left="4.695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5.33cm" text:min-label-width="0.635cm" fo:text-align="start" text:list-level-position-and-space-mode="label-alignment">
          <style:list-level-label-alignment text:label-followed-by="listtab" fo:margin-left="5.96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5" text:level="6">
        <style:list-level-properties text:space-before="6.6cm" text:min-label-width="0.635cm" fo:text-align="start" text:list-level-position-and-space-mode="label-alignment">
          <style:list-level-label-alignment text:label-followed-by="listtab" fo:margin-left="7.235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7.87cm" text:min-label-width="0.635cm" fo:text-align="start" text:list-level-position-and-space-mode="label-alignment">
          <style:list-level-label-alignment text:label-followed-by="listtab" fo:margin-left="8.505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9.14cm" text:min-label-width="0.635cm" fo:text-align="start" text:list-level-position-and-space-mode="label-alignment">
          <style:list-level-label-alignment text:label-followed-by="listtab" fo:margin-left="9.7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8" text:level="9">
        <style:list-level-properties text:space-before="10.41cm" text:min-label-width="0.635cm" fo:text-align="start" text:list-level-position-and-space-mode="label-alignment">
          <style:list-level-label-alignment text:label-followed-by="listtab" fo:margin-left="11.045cm" fo:text-indent="-0.635cm"/>
        </style:list-level-properties>
        <style:text-properties style:font-name="Wingdings"/>
      </text:list-level-style-bullet>
    </text:list-style>
    <text:list-style style:name="LS28">
      <text:list-level-style-number style:num-format="1" text:style-name="List2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9">
      <text:list-level-style-number style:num-format="1" text:style-name="List29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0Level0" style:family="text">
      <style:text-properties style:font-name="Symbol"/>
    </style:style>
    <style:style style:name="List30Level1" style:family="text">
      <style:text-properties style:font-name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/>
    </style:style>
    <style:style style:name="List30Level8" style:family="text">
      <style:text-properties style:font-name="Wingdings"/>
    </style:style>
    <text:list-style style:name="LS30">
      <text:list-level-style-bullet text:bullet-char="·" text:style-name="List3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1">
      <text:list-level-style-number style:num-format="1" text:style-name="List3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2Level0" style:family="text">
      <style:text-properties style:font-name="Symbol"/>
    </style:style>
    <style:style style:name="List32Level1" style:family="text">
      <style:text-properties style:font-name="Courier New" style:font-name-complex="Courier New"/>
    </style:style>
    <style:style style:name="List32Level2" style:family="text">
      <style:text-properties style:font-name="Wingdings"/>
    </style:style>
    <style:style style:name="List32Level3" style:family="text">
      <style:text-properties style:font-name="Symbol"/>
    </style:style>
    <style:style style:name="List32Level4" style:family="text">
      <style:text-properties style:font-name="Courier New" style:font-name-complex="Courier New"/>
    </style:style>
    <style:style style:name="List32Level5" style:family="text">
      <style:text-properties style:font-name="Wingdings"/>
    </style:style>
    <style:style style:name="List32Level6" style:family="text">
      <style:text-properties style:font-name="Symbol"/>
    </style:style>
    <style:style style:name="List32Level7" style:family="text">
      <style:text-properties style:font-name="Courier New" style:font-name-complex="Courier New"/>
    </style:style>
    <style:style style:name="List32Level8" style:family="text">
      <style:text-properties style:font-name="Wingdings"/>
    </style:style>
    <text:list-style style:name="LS32">
      <text:list-level-style-bullet text:bullet-char="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3Level0" style:family="text">
      <style:text-properties style:font-name="Symbol"/>
    </style:style>
    <style:style style:name="List33Level1" style:family="text">
      <style:text-properties style:font-name="Courier New"/>
    </style:style>
    <style:style style:name="List33Level2" style:family="text">
      <style:text-properties style:font-name="Wingdings"/>
    </style:style>
    <style:style style:name="List33Level3" style:family="text">
      <style:text-properties style:font-name="Symbol"/>
    </style:style>
    <style:style style:name="List33Level4" style:family="text">
      <style:text-properties style:font-name="Courier New"/>
    </style:style>
    <style:style style:name="List33Level5" style:family="text">
      <style:text-properties style:font-name="Wingdings"/>
    </style:style>
    <style:style style:name="List33Level6" style:family="text">
      <style:text-properties style:font-name="Symbol"/>
    </style:style>
    <style:style style:name="List33Level7" style:family="text">
      <style:text-properties style:font-name="Courier New"/>
    </style:style>
    <style:style style:name="List33Level8" style:family="text">
      <style:text-properties style:font-name="Wingdings"/>
    </style:style>
    <text:list-style style:name="LS33">
      <text:list-level-style-bullet text:bullet-char="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4Level0" style:family="text">
      <style:text-properties style:font-name="Symbol"/>
    </style:style>
    <style:style style:name="List34Level1" style:family="text">
      <style:text-properties style:font-name="Courier New" style:font-name-complex="Courier New"/>
    </style:style>
    <style:style style:name="List34Level2" style:family="text">
      <style:text-properties style:font-name="Wingdings"/>
    </style:style>
    <style:style style:name="List34Level3" style:family="text">
      <style:text-properties style:font-name="Symbol"/>
    </style:style>
    <style:style style:name="List34Level4" style:family="text">
      <style:text-properties style:font-name="Courier New" style:font-name-complex="Courier New"/>
    </style:style>
    <style:style style:name="List34Level5" style:family="text">
      <style:text-properties style:font-name="Wingdings"/>
    </style:style>
    <style:style style:name="List34Level6" style:family="text">
      <style:text-properties style:font-name="Symbol"/>
    </style:style>
    <style:style style:name="List34Level7" style:family="text">
      <style:text-properties style:font-name="Courier New" style:font-name-complex="Courier New"/>
    </style:style>
    <style:style style:name="List34Level8" style:family="text">
      <style:text-properties style:font-name="Wingdings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5">
      <text:list-level-style-number style:num-format="A" text:style-name="List35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6">
      <text:list-level-style-number style:num-format="1" text:style-name="List3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7Level0" style:family="text">
      <style:text-properties style:font-name="Symbol"/>
    </style:style>
    <style:style style:name="List37Level1" style:family="text">
      <style:text-properties style:font-name="Courier New" style:font-name-complex="Courier New"/>
    </style:style>
    <style:style style:name="List37Level2" style:family="text">
      <style:text-properties style:font-name="Wingdings"/>
    </style:style>
    <style:style style:name="List37Level3" style:family="text">
      <style:text-properties style:font-name="Symbol"/>
    </style:style>
    <style:style style:name="List37Level4" style:family="text">
      <style:text-properties style:font-name="Courier New" style:font-name-complex="Courier New"/>
    </style:style>
    <style:style style:name="List37Level5" style:family="text">
      <style:text-properties style:font-name="Wingdings"/>
    </style:style>
    <style:style style:name="List37Level6" style:family="text">
      <style:text-properties style:font-name="Symbol"/>
    </style:style>
    <style:style style:name="List37Level7" style:family="text">
      <style:text-properties style:font-name="Courier New" style:font-name-complex="Courier New"/>
    </style:style>
    <style:style style:name="List37Level8" style:family="text">
      <style:text-properties style:font-name="Wingdings"/>
    </style:style>
    <text:list-style style:name="LS37">
      <text:list-level-style-bullet text:bullet-char="" text:style-name="List3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8Level0" style:family="text">
      <style:text-properties style:font-name="Symbol"/>
    </style:style>
    <style:style style:name="List38Level1" style:family="text">
      <style:text-properties style:font-name="Courier New" style:font-name-complex="Courier New"/>
    </style:style>
    <style:style style:name="List38Level2" style:family="text">
      <style:text-properties style:font-name="Wingdings"/>
    </style:style>
    <style:style style:name="List38Level3" style:family="text">
      <style:text-properties style:font-name="Symbol"/>
    </style:style>
    <style:style style:name="List38Level4" style:family="text">
      <style:text-properties style:font-name="Courier New" style:font-name-complex="Courier New"/>
    </style:style>
    <style:style style:name="List38Level5" style:family="text">
      <style:text-properties style:font-name="Wingdings"/>
    </style:style>
    <style:style style:name="List38Level6" style:family="text">
      <style:text-properties style:font-name="Symbol"/>
    </style:style>
    <style:style style:name="List38Level7" style:family="text">
      <style:text-properties style:font-name="Courier New" style:font-name-complex="Courier New"/>
    </style:style>
    <style:style style:name="List38Level8" style:family="text">
      <style:text-properties style:font-name="Wingdings"/>
    </style:style>
    <text:list-style style:name="LS38">
      <text:list-level-style-bullet text:bullet-char="" text:style-name="List3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9Level0" style:family="text">
      <style:text-properties style:font-name="Symbol"/>
    </style:style>
    <style:style style:name="List39Level1" style:family="text">
      <style:text-properties style:font-name="Courier New" style:font-name-complex="Courier New"/>
    </style:style>
    <style:style style:name="List39Level2" style:family="text">
      <style:text-properties style:font-name="Wingdings"/>
    </style:style>
    <style:style style:name="List39Level3" style:family="text">
      <style:text-properties style:font-name="Symbol"/>
    </style:style>
    <style:style style:name="List39Level4" style:family="text">
      <style:text-properties style:font-name="Courier New" style:font-name-complex="Courier New"/>
    </style:style>
    <style:style style:name="List39Level5" style:family="text">
      <style:text-properties style:font-name="Wingdings"/>
    </style:style>
    <style:style style:name="List39Level6" style:family="text">
      <style:text-properties style:font-name="Symbol"/>
    </style:style>
    <style:style style:name="List39Level7" style:family="text">
      <style:text-properties style:font-name="Courier New" style:font-name-complex="Courier New"/>
    </style:style>
    <style:style style:name="List39Level8" style:family="text">
      <style:text-properties style:font-name="Wingdings"/>
    </style:style>
    <text:list-style style:name="LS39">
      <text:list-level-style-bullet text:bullet-char="" text:style-name="List3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9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9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9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9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9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40Level0" style:family="text">
      <style:text-properties style:font-name-complex="Times New Roman"/>
    </style:style>
    <style:style style:name="List40Level1" style:family="text">
      <style:text-properties style:font-name="Symbol"/>
    </style:style>
    <style:style style:name="List40Level2" style:family="text">
      <style:text-properties style:font-name="Wingdings"/>
    </style:style>
    <style:style style:name="List40Level3" style:family="text">
      <style:text-properties style:font-name-complex="Times New Roman"/>
    </style:style>
    <style:style style:name="List40Level4" style:family="text">
      <style:text-properties style:font-name-complex="Times New Roman"/>
    </style:style>
    <style:style style:name="List40Level5" style:family="text">
      <style:text-properties style:font-name-complex="Times New Roman"/>
    </style:style>
    <style:style style:name="List40Level6" style:family="text">
      <style:text-properties style:font-name-complex="Times New Roman"/>
    </style:style>
    <style:style style:name="List40Level7" style:family="text">
      <style:text-properties style:font-name-complex="Times New Roman"/>
    </style:style>
    <style:style style:name="List40Level8" style:family="text">
      <style:text-properties style:font-name-complex="Times New Roman"/>
    </style:style>
    <text:list-style style:name="LS40">
      <text:list-level-style-number style:num-format="1" text:style-name="List4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4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" text:style-name="List40Level2" text:level="3">
        <style:list-level-properties text:space-before="2.858cm" text:min-label-width="0.318cm" fo:text-align="start" text:list-level-position-and-space-mode="label-alignment">
          <style:list-level-label-alignment text:label-followed-by="listtab" fo:margin-left="3.175cm" fo:text-indent="-0.318cm"/>
        </style:list-level-properties>
        <style:text-properties style:font-name="Wingdings"/>
      </text:list-level-style-bullet>
      <text:list-level-style-number style:num-format="1" text:style-name="List40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40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40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40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40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40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41Level0" style:family="text">
      <style:text-properties style:font-name="Wingdings"/>
    </style:style>
    <style:style style:name="List41Level1" style:family="text">
      <style:text-properties style:font-name="Courier New" style:font-name-complex="Courier New"/>
    </style:style>
    <style:style style:name="List41Level2" style:family="text">
      <style:text-properties style:font-name="Wingdings"/>
    </style:style>
    <style:style style:name="List41Level3" style:family="text">
      <style:text-properties style:font-name="Symbol"/>
    </style:style>
    <style:style style:name="List41Level4" style:family="text">
      <style:text-properties style:font-name="Courier New" style:font-name-complex="Courier New"/>
    </style:style>
    <style:style style:name="List41Level5" style:family="text">
      <style:text-properties style:font-name="Wingdings"/>
    </style:style>
    <style:style style:name="List41Level6" style:family="text">
      <style:text-properties style:font-name="Symbol"/>
    </style:style>
    <style:style style:name="List41Level7" style:family="text">
      <style:text-properties style:font-name="Courier New" style:font-name-complex="Courier New"/>
    </style:style>
    <style:style style:name="List41Level8" style:family="text">
      <style:text-properties style:font-name="Wingdings"/>
    </style:style>
    <text:list-style style:name="LS41">
      <text:list-level-style-bullet text:bullet-char="" text:style-name="List4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o" text:style-name="List4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2Level0" style:family="text">
      <style:text-properties style:font-name="Symbol"/>
    </style:style>
    <style:style style:name="List42Level1" style:family="text">
      <style:text-properties style:font-name="Courier New" style:font-name-complex="Courier New"/>
    </style:style>
    <style:style style:name="List42Level2" style:family="text">
      <style:text-properties style:font-name="Wingdings"/>
    </style:style>
    <style:style style:name="List42Level3" style:family="text">
      <style:text-properties style:font-name="Symbol"/>
    </style:style>
    <style:style style:name="List42Level4" style:family="text">
      <style:text-properties style:font-name="Courier New" style:font-name-complex="Courier New"/>
    </style:style>
    <style:style style:name="List42Level5" style:family="text">
      <style:text-properties style:font-name="Wingdings"/>
    </style:style>
    <style:style style:name="List42Level6" style:family="text">
      <style:text-properties style:font-name="Symbol"/>
    </style:style>
    <style:style style:name="List42Level7" style:family="text">
      <style:text-properties style:font-name="Courier New" style:font-name-complex="Courier New"/>
    </style:style>
    <style:style style:name="List42Level8" style:family="text">
      <style:text-properties style:font-name="Wingdings"/>
    </style:style>
    <text:list-style style:name="LS42">
      <text:list-level-style-bullet text:bullet-char="" text:style-name="List4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4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42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42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42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42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43Level0" style:family="text">
      <style:text-properties style:font-name="Symbol"/>
    </style:style>
    <style:style style:name="List43Level1" style:family="text">
      <style:text-properties style:font-name="Courier New" style:font-name-complex="Courier New"/>
    </style:style>
    <style:style style:name="List43Level2" style:family="text">
      <style:text-properties style:font-name="Wingdings"/>
    </style:style>
    <style:style style:name="List43Level3" style:family="text">
      <style:text-properties style:font-name="Symbol"/>
    </style:style>
    <style:style style:name="List43Level4" style:family="text">
      <style:text-properties style:font-name="Courier New" style:font-name-complex="Courier New"/>
    </style:style>
    <style:style style:name="List43Level5" style:family="text">
      <style:text-properties style:font-name="Wingdings"/>
    </style:style>
    <style:style style:name="List43Level6" style:family="text">
      <style:text-properties style:font-name="Symbol"/>
    </style:style>
    <style:style style:name="List43Level7" style:family="text">
      <style:text-properties style:font-name="Courier New" style:font-name-complex="Courier New"/>
    </style:style>
    <style:style style:name="List43Level8" style:family="text">
      <style:text-properties style:font-name="Wingdings"/>
    </style:style>
    <text:list-style style:name="LS43">
      <text:list-level-style-bullet text:bullet-char="" text:style-name="List4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4Level0" style:family="text">
      <style:text-properties style:font-name="Symbol"/>
    </style:style>
    <style:style style:name="List44Level1" style:family="text">
      <style:text-properties style:font-name="Courier New"/>
    </style:style>
    <style:style style:name="List44Level2" style:family="text">
      <style:text-properties style:font-name="Wingdings"/>
    </style:style>
    <style:style style:name="List44Level3" style:family="text">
      <style:text-properties style:font-name="Symbol"/>
    </style:style>
    <style:style style:name="List44Level4" style:family="text">
      <style:text-properties style:font-name="Courier New"/>
    </style:style>
    <style:style style:name="List44Level5" style:family="text">
      <style:text-properties style:font-name="Wingdings"/>
    </style:style>
    <style:style style:name="List44Level6" style:family="text">
      <style:text-properties style:font-name="Symbol"/>
    </style:style>
    <style:style style:name="List44Level7" style:family="text">
      <style:text-properties style:font-name="Courier New"/>
    </style:style>
    <style:style style:name="List44Level8" style:family="text">
      <style:text-properties style:font-name="Wingdings"/>
    </style:style>
    <text:list-style style:name="LS44">
      <text:list-level-style-bullet text:bullet-char="·" text:style-name="List4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45">
      <text:list-level-style-number style:num-format="i" text:style-name="List45Level0" style:num-suffix=")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a" text:style-name="List4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6Level0" style:family="text">
      <style:text-properties style:font-name="Symbol"/>
    </style:style>
    <style:style style:name="List46Level1" style:family="text">
      <style:text-properties style:font-name="Courier New" style:font-name-complex="Courier New"/>
    </style:style>
    <style:style style:name="List46Level2" style:family="text">
      <style:text-properties style:font-name="Wingdings"/>
    </style:style>
    <style:style style:name="List46Level3" style:family="text">
      <style:text-properties style:font-name="Symbol"/>
    </style:style>
    <style:style style:name="List46Level4" style:family="text">
      <style:text-properties style:font-name="Courier New" style:font-name-complex="Courier New"/>
    </style:style>
    <style:style style:name="List46Level5" style:family="text">
      <style:text-properties style:font-name="Wingdings"/>
    </style:style>
    <style:style style:name="List46Level6" style:family="text">
      <style:text-properties style:font-name="Symbol"/>
    </style:style>
    <style:style style:name="List46Level7" style:family="text">
      <style:text-properties style:font-name="Courier New" style:font-name-complex="Courier New"/>
    </style:style>
    <style:style style:name="List46Level8" style:family="text">
      <style:text-properties style:font-name="Wingdings"/>
    </style:style>
    <text:list-style style:name="LS46">
      <text:list-level-style-bullet text:bullet-char="" text:style-name="List46Level0" text:level="1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  <style:text-properties style:font-name="Symbol"/>
      </text:list-level-style-bullet>
      <text:list-level-style-bullet text:bullet-char="o" text:style-name="List46Level1" text:level="2">
        <style:list-level-properties text:space-before="1.52cm" text:min-label-width="0.635cm" fo:text-align="start" text:list-level-position-and-space-mode="label-alignment">
          <style:list-level-label-alignment text:label-followed-by="listtab" fo:margin-left="2.15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2" text:level="3">
        <style:list-level-properties text:space-before="2.79cm" text:min-label-width="0.635cm" fo:text-align="start" text:list-level-position-and-space-mode="label-alignment">
          <style:list-level-label-alignment text:label-followed-by="listtab" fo:margin-left="3.425cm" fo:text-indent="-0.635cm"/>
        </style:list-level-properties>
        <style:text-properties style:font-name="Wingdings"/>
      </text:list-level-style-bullet>
      <text:list-level-style-bullet text:bullet-char="" text:style-name="List46Level3" text:level="4">
        <style:list-level-properties text:space-before="4.06cm" text:min-label-width="0.635cm" fo:text-align="start" text:list-level-position-and-space-mode="label-alignment">
          <style:list-level-label-alignment text:label-followed-by="listtab" fo:margin-left="4.695cm" fo:text-indent="-0.635cm"/>
        </style:list-level-properties>
        <style:text-properties style:font-name="Symbol"/>
      </text:list-level-style-bullet>
      <text:list-level-style-bullet text:bullet-char="o" text:style-name="List46Level4" text:level="5">
        <style:list-level-properties text:space-before="5.33cm" text:min-label-width="0.635cm" fo:text-align="start" text:list-level-position-and-space-mode="label-alignment">
          <style:list-level-label-alignment text:label-followed-by="listtab" fo:margin-left="5.96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5" text:level="6">
        <style:list-level-properties text:space-before="6.6cm" text:min-label-width="0.635cm" fo:text-align="start" text:list-level-position-and-space-mode="label-alignment">
          <style:list-level-label-alignment text:label-followed-by="listtab" fo:margin-left="7.235cm" fo:text-indent="-0.635cm"/>
        </style:list-level-properties>
        <style:text-properties style:font-name="Wingdings"/>
      </text:list-level-style-bullet>
      <text:list-level-style-bullet text:bullet-char="" text:style-name="List46Level6" text:level="7">
        <style:list-level-properties text:space-before="7.87cm" text:min-label-width="0.635cm" fo:text-align="start" text:list-level-position-and-space-mode="label-alignment">
          <style:list-level-label-alignment text:label-followed-by="listtab" fo:margin-left="8.505cm" fo:text-indent="-0.635cm"/>
        </style:list-level-properties>
        <style:text-properties style:font-name="Symbol"/>
      </text:list-level-style-bullet>
      <text:list-level-style-bullet text:bullet-char="o" text:style-name="List46Level7" text:level="8">
        <style:list-level-properties text:space-before="9.14cm" text:min-label-width="0.635cm" fo:text-align="start" text:list-level-position-and-space-mode="label-alignment">
          <style:list-level-label-alignment text:label-followed-by="listtab" fo:margin-left="9.7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8" text:level="9">
        <style:list-level-properties text:space-before="10.41cm" text:min-label-width="0.635cm" fo:text-align="start" text:list-level-position-and-space-mode="label-alignment">
          <style:list-level-label-alignment text:label-followed-by="listtab" fo:margin-left="11.045cm" fo:text-indent="-0.635cm"/>
        </style:list-level-properties>
        <style:text-properties style:font-name="Wingdings"/>
      </text:list-level-style-bullet>
    </text:list-style>
    <style:style style:name="List47Level0" style:family="text">
      <style:text-properties style:font-name="Symbol"/>
    </style:style>
    <style:style style:name="List47Level1" style:family="text">
      <style:text-properties style:font-name="Courier New"/>
    </style:style>
    <style:style style:name="List47Level2" style:family="text">
      <style:text-properties style:font-name="Wingdings"/>
    </style:style>
    <style:style style:name="List47Level3" style:family="text">
      <style:text-properties style:font-name="Symbol"/>
    </style:style>
    <style:style style:name="List47Level4" style:family="text">
      <style:text-properties style:font-name="Courier New"/>
    </style:style>
    <style:style style:name="List47Level5" style:family="text">
      <style:text-properties style:font-name="Wingdings"/>
    </style:style>
    <style:style style:name="List47Level6" style:family="text">
      <style:text-properties style:font-name="Symbol"/>
    </style:style>
    <style:style style:name="List47Level7" style:family="text">
      <style:text-properties style:font-name="Courier New"/>
    </style:style>
    <style:style style:name="List47Level8" style:family="text">
      <style:text-properties style:font-name="Wingdings"/>
    </style:style>
    <text:list-style style:name="LS47">
      <text:list-level-style-bullet text:bullet-char="" text:style-name="List4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8Level0" style:family="text">
      <style:text-properties style:font-name="Symbol"/>
    </style:style>
    <style:style style:name="List48Level1" style:family="text">
      <style:text-properties style:font-name="Symbol"/>
    </style:style>
    <style:style style:name="List48Level2" style:family="text">
      <style:text-properties style:font-name="Wingdings"/>
    </style:style>
    <style:style style:name="List48Level3" style:family="text">
      <style:text-properties style:font-name="Symbol"/>
    </style:style>
    <style:style style:name="List48Level4" style:family="text">
      <style:text-properties style:font-name="Courier New" style:font-name-complex="Courier New"/>
    </style:style>
    <style:style style:name="List48Level5" style:family="text">
      <style:text-properties style:font-name="Wingdings"/>
    </style:style>
    <style:style style:name="List48Level6" style:family="text">
      <style:text-properties style:font-name="Symbol"/>
    </style:style>
    <style:style style:name="List48Level7" style:family="text">
      <style:text-properties style:font-name="Courier New" style:font-name-complex="Courier New"/>
    </style:style>
    <style:style style:name="List48Level8" style:family="text">
      <style:text-properties style:font-name="Wingdings"/>
    </style:style>
    <text:list-style style:name="LS48">
      <text:list-level-style-bullet text:bullet-char="" text:style-name="List4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" text:style-name="List4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9Level0" style:family="text">
      <style:text-properties style:font-name="Symbol"/>
    </style:style>
    <style:style style:name="List49Level1" style:family="text">
      <style:text-properties style:font-name="Courier New" style:font-name-complex="Courier New"/>
    </style:style>
    <style:style style:name="List49Level2" style:family="text">
      <style:text-properties style:font-name="Wingdings"/>
    </style:style>
    <style:style style:name="List49Level3" style:family="text">
      <style:text-properties style:font-name="Symbol"/>
    </style:style>
    <style:style style:name="List49Level4" style:family="text">
      <style:text-properties style:font-name="Courier New" style:font-name-complex="Courier New"/>
    </style:style>
    <style:style style:name="List49Level5" style:family="text">
      <style:text-properties style:font-name="Wingdings"/>
    </style:style>
    <style:style style:name="List49Level6" style:family="text">
      <style:text-properties style:font-name="Symbol"/>
    </style:style>
    <style:style style:name="List49Level7" style:family="text">
      <style:text-properties style:font-name="Courier New" style:font-name-complex="Courier New"/>
    </style:style>
    <style:style style:name="List49Level8" style:family="text">
      <style:text-properties style:font-name="Wingdings"/>
    </style:style>
    <text:list-style style:name="LS49">
      <text:list-level-style-bullet text:bullet-char="" text:style-name="List4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0Level0" style:family="text">
      <style:text-properties style:font-name="Symbol"/>
    </style:style>
    <style:style style:name="List50Level1" style:family="text">
      <style:text-properties style:font-name="Courier New" style:font-name-complex="Courier New"/>
    </style:style>
    <style:style style:name="List50Level2" style:family="text">
      <style:text-properties style:font-name="Wingdings"/>
    </style:style>
    <style:style style:name="List50Level3" style:family="text">
      <style:text-properties style:font-name="Symbol"/>
    </style:style>
    <style:style style:name="List50Level4" style:family="text">
      <style:text-properties style:font-name="Courier New" style:font-name-complex="Courier New"/>
    </style:style>
    <style:style style:name="List50Level5" style:family="text">
      <style:text-properties style:font-name="Wingdings"/>
    </style:style>
    <style:style style:name="List50Level6" style:family="text">
      <style:text-properties style:font-name="Symbol"/>
    </style:style>
    <style:style style:name="List50Level7" style:family="text">
      <style:text-properties style:font-name="Courier New" style:font-name-complex="Courier New"/>
    </style:style>
    <style:style style:name="List50Level8" style:family="text">
      <style:text-properties style:font-name="Wingdings"/>
    </style:style>
    <text:list-style style:name="LS50">
      <text:list-level-style-bullet text:bullet-char="" text:style-name="List5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1Level0" style:family="text">
      <style:text-properties style:font-name="Symbol"/>
    </style:style>
    <style:style style:name="List51Level1" style:family="text">
      <style:text-properties style:font-name="Courier New" style:font-name-complex="Courier New"/>
    </style:style>
    <style:style style:name="List51Level2" style:family="text">
      <style:text-properties style:font-name="Wingdings"/>
    </style:style>
    <style:style style:name="List51Level3" style:family="text">
      <style:text-properties style:font-name="Symbol"/>
    </style:style>
    <style:style style:name="List51Level4" style:family="text">
      <style:text-properties style:font-name="Courier New" style:font-name-complex="Courier New"/>
    </style:style>
    <style:style style:name="List51Level5" style:family="text">
      <style:text-properties style:font-name="Wingdings"/>
    </style:style>
    <style:style style:name="List51Level6" style:family="text">
      <style:text-properties style:font-name="Symbol"/>
    </style:style>
    <style:style style:name="List51Level7" style:family="text">
      <style:text-properties style:font-name="Courier New" style:font-name-complex="Courier New"/>
    </style:style>
    <style:style style:name="List51Level8" style:family="text">
      <style:text-properties style:font-name="Wingdings"/>
    </style:style>
    <text:list-style style:name="LS51">
      <text:list-level-style-bullet text:bullet-char="" text:style-name="List5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2Level0" style:family="text">
      <style:text-properties style:font-name="Symbol"/>
    </style:style>
    <style:style style:name="List52Level1" style:family="text">
      <style:text-properties style:font-name="Courier New" style:font-name-complex="Courier New"/>
    </style:style>
    <style:style style:name="List52Level2" style:family="text">
      <style:text-properties style:font-name="Wingdings"/>
    </style:style>
    <style:style style:name="List52Level3" style:family="text">
      <style:text-properties style:font-name="Symbol"/>
    </style:style>
    <style:style style:name="List52Level4" style:family="text">
      <style:text-properties style:font-name="Courier New" style:font-name-complex="Courier New"/>
    </style:style>
    <style:style style:name="List52Level5" style:family="text">
      <style:text-properties style:font-name="Wingdings"/>
    </style:style>
    <style:style style:name="List52Level6" style:family="text">
      <style:text-properties style:font-name="Symbol"/>
    </style:style>
    <style:style style:name="List52Level7" style:family="text">
      <style:text-properties style:font-name="Courier New" style:font-name-complex="Courier New"/>
    </style:style>
    <style:style style:name="List52Level8" style:family="text">
      <style:text-properties style:font-name="Wingdings"/>
    </style:style>
    <text:list-style style:name="LS52">
      <text:list-level-style-bullet text:bullet-char="" text:style-name="List5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3Level0" style:family="text">
      <style:text-properties style:font-name="Symbol"/>
    </style:style>
    <style:style style:name="List53Level1" style:family="text">
      <style:text-properties style:font-name="Courier New" style:font-name-complex="Courier New"/>
    </style:style>
    <style:style style:name="List53Level2" style:family="text">
      <style:text-properties style:font-name="Wingdings"/>
    </style:style>
    <style:style style:name="List53Level3" style:family="text">
      <style:text-properties style:font-name="Symbol"/>
    </style:style>
    <style:style style:name="List53Level4" style:family="text">
      <style:text-properties style:font-name="Courier New" style:font-name-complex="Courier New"/>
    </style:style>
    <style:style style:name="List53Level5" style:family="text">
      <style:text-properties style:font-name="Wingdings"/>
    </style:style>
    <style:style style:name="List53Level6" style:family="text">
      <style:text-properties style:font-name="Symbol"/>
    </style:style>
    <style:style style:name="List53Level7" style:family="text">
      <style:text-properties style:font-name="Courier New" style:font-name-complex="Courier New"/>
    </style:style>
    <style:style style:name="List53Level8" style:family="text">
      <style:text-properties style:font-name="Wingdings"/>
    </style:style>
    <text:list-style style:name="LS53">
      <text:list-level-style-bullet text:bullet-char="" text:style-name="List5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4Level0" style:family="text">
      <style:text-properties style:font-name="Symbol"/>
    </style:style>
    <style:style style:name="List54Level1" style:family="text">
      <style:text-properties style:font-name="Courier New" style:font-name-complex="Courier New"/>
    </style:style>
    <style:style style:name="List54Level2" style:family="text">
      <style:text-properties style:font-name="Wingdings"/>
    </style:style>
    <style:style style:name="List54Level3" style:family="text">
      <style:text-properties style:font-name="Symbol"/>
    </style:style>
    <style:style style:name="List54Level4" style:family="text">
      <style:text-properties style:font-name="Courier New" style:font-name-complex="Courier New"/>
    </style:style>
    <style:style style:name="List54Level5" style:family="text">
      <style:text-properties style:font-name="Wingdings"/>
    </style:style>
    <style:style style:name="List54Level6" style:family="text">
      <style:text-properties style:font-name="Symbol"/>
    </style:style>
    <style:style style:name="List54Level7" style:family="text">
      <style:text-properties style:font-name="Courier New" style:font-name-complex="Courier New"/>
    </style:style>
    <style:style style:name="List54Level8" style:family="text">
      <style:text-properties style:font-name="Wingdings"/>
    </style:style>
    <text:list-style style:name="LS54">
      <text:list-level-style-bullet text:bullet-char="" text:style-name="List5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5Level0" style:family="text">
      <style:text-properties style:font-name="Symbol"/>
    </style:style>
    <style:style style:name="List55Level1" style:family="text">
      <style:text-properties style:font-name="Courier New" style:font-name-complex="Courier New"/>
    </style:style>
    <style:style style:name="List55Level2" style:family="text">
      <style:text-properties style:font-name="Wingdings"/>
    </style:style>
    <style:style style:name="List55Level3" style:family="text">
      <style:text-properties style:font-name="Symbol"/>
    </style:style>
    <style:style style:name="List55Level4" style:family="text">
      <style:text-properties style:font-name="Courier New" style:font-name-complex="Courier New"/>
    </style:style>
    <style:style style:name="List55Level5" style:family="text">
      <style:text-properties style:font-name="Wingdings"/>
    </style:style>
    <style:style style:name="List55Level6" style:family="text">
      <style:text-properties style:font-name="Symbol"/>
    </style:style>
    <style:style style:name="List55Level7" style:family="text">
      <style:text-properties style:font-name="Courier New" style:font-name-complex="Courier New"/>
    </style:style>
    <style:style style:name="List55Level8" style:family="text">
      <style:text-properties style:font-name="Wingdings"/>
    </style:style>
    <text:list-style style:name="LS55">
      <text:list-level-style-bullet text:bullet-char="" text:style-name="List5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56">
      <text:list-level-style-bullet text:bullet-char="•" text:style-name="List56Level0" text:level="1"/>
      <text:list-level-style-number style:num-format="1" text:style-name="List56Level1" text:level="2"/>
      <text:list-level-style-number style:num-format="1" text:style-name="List56Level2" text:level="3"/>
      <text:list-level-style-number style:num-format="1" text:style-name="List56Level3" text:level="4"/>
      <text:list-level-style-number style:num-format="1" text:style-name="List56Level4" text:level="5"/>
      <text:list-level-style-number style:num-format="1" text:style-name="List56Level5" text:level="6"/>
      <text:list-level-style-number style:num-format="1" text:style-name="List56Level6" text:level="7"/>
      <text:list-level-style-number style:num-format="1" text:style-name="List56Level7" text:level="8"/>
      <text:list-level-style-number style:num-format="1" text:style-name="List56Level8" text:level="9"/>
    </text:list-style>
    <style:style style:name="List57Level0" style:family="text">
      <style:text-properties style:font-name="Symbol" fo:font-size="10pt" style:font-size-asian="10pt"/>
    </style:style>
    <style:style style:name="List57Level1" style:family="text">
      <style:text-properties style:font-name="Symbol" fo:font-size="10pt" style:font-size-asian="10pt"/>
    </style:style>
    <style:style style:name="List57Level2" style:family="text">
      <style:text-properties style:font-name="Symbol" fo:font-size="10pt" style:font-size-asian="10pt"/>
    </style:style>
    <style:style style:name="List57Level3" style:family="text">
      <style:text-properties style:font-name="Symbol" fo:font-size="10pt" style:font-size-asian="10pt"/>
    </style:style>
    <style:style style:name="List57Level4" style:family="text">
      <style:text-properties style:font-name="Symbol" fo:font-size="10pt" style:font-size-asian="10pt"/>
    </style:style>
    <style:style style:name="List57Level5" style:family="text">
      <style:text-properties style:font-name="Symbol" fo:font-size="10pt" style:font-size-asian="10pt"/>
    </style:style>
    <style:style style:name="List57Level6" style:family="text">
      <style:text-properties style:font-name="Symbol" fo:font-size="10pt" style:font-size-asian="10pt"/>
    </style:style>
    <style:style style:name="List57Level7" style:family="text">
      <style:text-properties style:font-name="Symbol" fo:font-size="10pt" style:font-size-asian="10pt"/>
    </style:style>
    <style:style style:name="List57Level8" style:family="text">
      <style:text-properties style:font-name="Symbol" fo:font-size="10pt" style:font-size-asian="10pt"/>
    </style:style>
    <text:list-style style:name="LS57">
      <text:list-level-style-bullet text:bullet-char="" text:style-name="List5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58Level0" style:family="text">
      <style:text-properties style:font-name="Symbol" fo:font-size="10pt" style:font-size-asian="10pt"/>
    </style:style>
    <style:style style:name="List58Level1" style:family="text">
      <style:text-properties style:font-name="Symbol" fo:font-size="10pt" style:font-size-asian="10pt"/>
    </style:style>
    <style:style style:name="List58Level2" style:family="text">
      <style:text-properties style:font-name="Symbol" fo:font-size="10pt" style:font-size-asian="10pt"/>
    </style:style>
    <style:style style:name="List58Level3" style:family="text">
      <style:text-properties style:font-name="Symbol" fo:font-size="10pt" style:font-size-asian="10pt"/>
    </style:style>
    <style:style style:name="List58Level4" style:family="text">
      <style:text-properties style:font-name="Symbol" fo:font-size="10pt" style:font-size-asian="10pt"/>
    </style:style>
    <style:style style:name="List58Level5" style:family="text">
      <style:text-properties style:font-name="Symbol" fo:font-size="10pt" style:font-size-asian="10pt"/>
    </style:style>
    <style:style style:name="List58Level6" style:family="text">
      <style:text-properties style:font-name="Symbol" fo:font-size="10pt" style:font-size-asian="10pt"/>
    </style:style>
    <style:style style:name="List58Level7" style:family="text">
      <style:text-properties style:font-name="Symbol" fo:font-size="10pt" style:font-size-asian="10pt"/>
    </style:style>
    <style:style style:name="List58Level8" style:family="text">
      <style:text-properties style:font-name="Symbol" fo:font-size="10pt" style:font-size-asian="10pt"/>
    </style:style>
    <text:list-style style:name="LS58">
      <text:list-level-style-bullet text:bullet-char="" text:style-name="List5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59Level0" style:family="text">
      <style:text-properties style:font-name="Symbol" fo:font-size="10pt" style:font-size-asian="10pt"/>
    </style:style>
    <style:style style:name="List59Level1" style:family="text">
      <style:text-properties style:font-name="Symbol" fo:font-size="10pt" style:font-size-asian="10pt"/>
    </style:style>
    <style:style style:name="List59Level2" style:family="text">
      <style:text-properties style:font-name="Symbol" fo:font-size="10pt" style:font-size-asian="10pt"/>
    </style:style>
    <style:style style:name="List59Level3" style:family="text">
      <style:text-properties style:font-name="Symbol" fo:font-size="10pt" style:font-size-asian="10pt"/>
    </style:style>
    <style:style style:name="List59Level4" style:family="text">
      <style:text-properties style:font-name="Symbol" fo:font-size="10pt" style:font-size-asian="10pt"/>
    </style:style>
    <style:style style:name="List59Level5" style:family="text">
      <style:text-properties style:font-name="Symbol" fo:font-size="10pt" style:font-size-asian="10pt"/>
    </style:style>
    <style:style style:name="List59Level6" style:family="text">
      <style:text-properties style:font-name="Symbol" fo:font-size="10pt" style:font-size-asian="10pt"/>
    </style:style>
    <style:style style:name="List59Level7" style:family="text">
      <style:text-properties style:font-name="Symbol" fo:font-size="10pt" style:font-size-asian="10pt"/>
    </style:style>
    <style:style style:name="List59Level8" style:family="text">
      <style:text-properties style:font-name="Symbol" fo:font-size="10pt" style:font-size-asian="10pt"/>
    </style:style>
    <text:list-style style:name="LS59">
      <text:list-level-style-bullet text:bullet-char="" text:style-name="List5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60Level0" style:family="text">
      <style:text-properties style:font-name="Symbol" fo:font-size="10pt" style:font-size-asian="10pt"/>
    </style:style>
    <style:style style:name="List60Level1" style:family="text">
      <style:text-properties style:font-name="Symbol" fo:font-size="10pt" style:font-size-asian="10pt"/>
    </style:style>
    <style:style style:name="List60Level2" style:family="text">
      <style:text-properties style:font-name="Symbol" fo:font-size="10pt" style:font-size-asian="10pt"/>
    </style:style>
    <style:style style:name="List60Level3" style:family="text">
      <style:text-properties style:font-name="Symbol" fo:font-size="10pt" style:font-size-asian="10pt"/>
    </style:style>
    <style:style style:name="List60Level4" style:family="text">
      <style:text-properties style:font-name="Symbol" fo:font-size="10pt" style:font-size-asian="10pt"/>
    </style:style>
    <style:style style:name="List60Level5" style:family="text">
      <style:text-properties style:font-name="Symbol" fo:font-size="10pt" style:font-size-asian="10pt"/>
    </style:style>
    <style:style style:name="List60Level6" style:family="text">
      <style:text-properties style:font-name="Symbol" fo:font-size="10pt" style:font-size-asian="10pt"/>
    </style:style>
    <style:style style:name="List60Level7" style:family="text">
      <style:text-properties style:font-name="Symbol" fo:font-size="10pt" style:font-size-asian="10pt"/>
    </style:style>
    <style:style style:name="List60Level8" style:family="text">
      <style:text-properties style:font-name="Symbol" fo:font-size="10pt" style:font-size-asian="10pt"/>
    </style:style>
    <text:list-style style:name="LS60">
      <text:list-level-style-bullet text:bullet-char="" text:style-name="List6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6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6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6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6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6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6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6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6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61Level0" style:family="text">
      <style:text-properties style:font-name="Symbol"/>
    </style:style>
    <style:style style:name="List61Level1" style:family="text">
      <style:text-properties style:font-name="Courier New"/>
    </style:style>
    <style:style style:name="List61Level2" style:family="text">
      <style:text-properties style:font-name="Wingdings"/>
    </style:style>
    <style:style style:name="List61Level3" style:family="text">
      <style:text-properties style:font-name="Symbol"/>
    </style:style>
    <style:style style:name="List61Level4" style:family="text">
      <style:text-properties style:font-name="Courier New"/>
    </style:style>
    <style:style style:name="List61Level5" style:family="text">
      <style:text-properties style:font-name="Wingdings"/>
    </style:style>
    <style:style style:name="List61Level6" style:family="text">
      <style:text-properties style:font-name="Symbol"/>
    </style:style>
    <style:style style:name="List61Level7" style:family="text">
      <style:text-properties style:font-name="Courier New"/>
    </style:style>
    <style:style style:name="List61Level8" style:family="text">
      <style:text-properties style:font-name="Wingdings"/>
    </style:style>
    <text:list-style style:name="LS61">
      <text:list-level-style-bullet text:bullet-char="" text:style-name="List6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6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6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6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62">
      <text:list-level-style-number style:num-format="1" text:style-name="List6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62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62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62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62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62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62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62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62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MasterPage1"/>
    <style:style style:name="FR1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3" style:family="paragraph" style:parent-style-name="Footer"/>
    <style:style style:name="FR2" style:family="graphic" style:parent-style-name="Foot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4" style:family="paragraph" style:parent-style-name="Normal"/>
    <style:style style:name="T4_1" style:family="text">
      <style:text-properties fo:color="#000000" style:font-name="Calibri" fo:font-size="10pt" style:font-name-asian="Calibri" style:font-size-asian="10pt" style:font-name-complex="Calibri" style:font-size-complex="10pt"/>
    </style:style>
    <style:page-layout style:name="pm2">
      <style:page-layout-properties style:print-orientation="landscape" fo:page-width="29.7cm" fo:page-height="21.001cm" fo:padding-top="0cm" fo:margin-top="1.249cm" fo:padding-bottom="0cm" fo:margin-bottom="1.249cm" fo:padding-left="0cm" fo:margin-left="1.251cm" fo:padding-right="0cm" fo:margin-right="1.251cm"/>
      <style:header-style>
        <style:header-footer-properties fo:min-height="1.291cm" style:dynamic-spacing="true"/>
      </style:header-style>
      <style:footer-style>
        <style:header-footer-properties fo:min-height="1.291cm" style:dynamic-spacing="true"/>
      </style:footer-style>
    </style:page-layout>
    <style:style style:name="P5" style:family="paragraph" style:parent-style-name="Header"/>
    <style:style style:name="FR3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6" style:family="paragraph" style:parent-style-name="Normal"/>
    <style:style style:name="T6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7" style:family="paragraph" style:parent-style-name="Footer"/>
    <style:style style:name="FR4" style:family="graphic" style:parent-style-name="Foot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8" style:family="paragraph" style:parent-style-name="Normal"/>
    <style:style style:name="T8_1" style:family="text">
      <style:text-properties fo:color="#000000" style:font-name="Calibri" fo:font-size="10pt" style:font-name-asian="Calibri" style:font-size-asian="10pt" style:font-name-complex="Calibri" style:font-size-complex="10pt"/>
    </style:style>
  </office:automatic-styles>
  <office:master-styles>
    <style:master-page style:name="Standard" style:page-layout-name="pm1">
      <style:header>
        <text:p text:style-name="P1"><draw:frame svg:x="0cm" svg:y="0.002cm" svg:width="1.233cm" svg:height="1.233cm" draw:style-name="FR1" text:anchor-type="char" draw:z-index="2"><draw:text-box fo:min-height="1.233cm"><text:p text:style-name="P2"><text:span text:style-name="T2_1">OFFICIAL</text:span></text:p></draw:text-box><svg:desc>OFFICIAL</svg:desc></draw:frame></text:p>
      </style:header>
      <style:footer>
        <text:p text:style-name="P3"><draw:frame svg:x="0cm" svg:y="0.002cm" svg:width="1.233cm" svg:height="1.233cm" draw:style-name="FR2" text:anchor-type="char" draw:z-index="6"><draw:text-box fo:min-height="1.233cm"><text:p text:style-name="P4"><text:span text:style-name="T4_1">OFFICIAL</text:span></text:p></draw:text-box><svg:desc>OFFICIAL</svg:desc></draw:frame></text:p>
      </style:footer>
    </style:master-page>
    <style:master-page style:name="MasterPage1" style:page-layout-name="pm2">
      <style:header>
        <text:p text:style-name="P5"><draw:frame svg:x="0cm" svg:y="0.002cm" svg:width="1.233cm" svg:height="1.233cm" draw:style-name="FR3" text:anchor-type="char" draw:z-index="2"><draw:text-box fo:min-height="1.233cm"><text:p text:style-name="P6"><text:span text:style-name="T6_1">OFFICIAL</text:span></text:p></draw:text-box><svg:desc>OFFICIAL</svg:desc></draw:frame></text:p>
      </style:header>
      <style:footer>
        <text:p text:style-name="P7"><draw:frame svg:x="0cm" svg:y="0.002cm" svg:width="1.233cm" svg:height="1.233cm" draw:style-name="FR4" text:anchor-type="char" draw:z-index="6"><draw:text-box fo:min-height="1.233cm"><text:p text:style-name="P8"><text:span text:style-name="T8_1">OFFICIAL</text:span></text:p></draw:text-box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COAST Annual Review 2526 FINAL with Annexes</dc:title>
    <meta:initial-creator>Gareth Clements</meta:initial-creator>
    <meta:creation-date>2026-08-11T12:50:00</meta:creation-date>
    <dc:creator>Hugh McGhie</dc:creator>
    <dc:date>2026-08-11T12:50:00</dc:date>
    <meta:editing-cycles>2</meta:editing-cycles>
    <meta:editing-duration>PT1M</meta:editing-duration>
    <meta:document-statistic meta:page-count="34" meta:paragraph-count="248" meta:row-count="882" meta:word-count="18585" meta:character-count="124277" meta:non-whitespace-character-count="105940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5,6,7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2,3,4</meta:user-defined>
    <meta:user-defined meta:name="ClassificationContentMarkingHeaderText">OFFICIAL</meta:user-defined>
    <meta:user-defined meta:name="ContentTypeId">0x010100A9E804AD2130B047BEB1B1355903FA5907001E960980EDE82A4F803F519BCC2D73B7</meta:user-defined>
    <meta:user-defined meta:name="docLang">en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