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png" manifest:full-path="Pictures/image3.png"/>
  <manifest:file-entry manifest:media-type="image/jpeg" manifest:full-path="Pictures/image4.jpeg"/>
  <manifest:file-entry manifest:media-type="image/jpeg" manifest:full-path="Pictures/image5.jpeg"/>
  <manifest:file-entry manifest:media-type="image/png" manifest:full-path="Pictures/image6.png"/>
  <manifest:file-entry manifest:media-type="image/png" manifest:full-path="Pictures/image7.png"/>
  <manifest:file-entry manifest:media-type="image/png" manifest:full-path="Pictures/image8.png"/>
  <manifest:file-entry manifest:media-type="image/png" manifest:full-path="Pictures/image9.png"/>
  <manifest:file-entry manifest:media-type="image/png" manifest:full-path="Pictures/image10.png"/>
  <manifest:file-entry manifest:media-type="image/png" manifest:full-path="Pictures/image11.png"/>
  <manifest:file-entry manifest:media-type="image/jpeg" manifest:full-path="Pictures/image12.jpeg"/>
  <manifest:file-entry manifest:media-type="image/jpeg" manifest:full-path="Pictures/image13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Aptos" svg:font-family="Aptos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S Mincho" svg:font-family="MS Mincho" style:font-pitch="fixed" style:font-family-generic="modern"/>
    <style:font-face style:name="Georgia" svg:font-family="Georgia" style:font-pitch="variable" style:font-family-generic="roman"/>
    <style:font-face style:name="Cambria" svg:font-family="Cambria" style:font-pitch="variable" style:font-family-generic="roman"/>
    <style:font-face style:name="Arial Unicode MS" svg:font-family="Arial Unicode MS" style:font-pitch="variable" style:font-family-generic="roman"/>
    <style:font-face style:name="MS Gothic" svg:font-family="MS Gothic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Heading_20_4" style:master-page-name="Standard">
      <style:paragraph-properties style:page-number="1"/>
    </style:style>
    <style:style style:name="T1_1" style:family="text"/>
    <style:style style:name="T1_2" style:family="text"/>
    <style:style style:name="T1_3" style:family="text"/>
    <style:style style:name="Table1" style:family="table">
      <style:table-properties table:align="left" style:width="17.993cm" fo:margin-left="0cm"/>
    </style:style>
    <style:style style:name="Column1" style:family="table-column">
      <style:table-column-properties style:column-width="5.493cm" style:use-optimal-column-width="false"/>
    </style:style>
    <style:style style:name="Column2" style:family="table-column">
      <style:table-column-properties style:column-width="6.001cm" style:use-optimal-column-width="false"/>
    </style:style>
    <style:style style:name="Column3" style:family="table-column">
      <style:table-column-properties style:column-width="6.5cm" style:use-optimal-column-width="false"/>
    </style:style>
    <style:style style:name="Row1" style:family="table-row">
      <style:table-row-properties style:min-row-height="0.139cm" style:use-optimal-row-height="false"/>
    </style:style>
    <style:style style:name="Cell1" style:family="table-cell">
      <style:table-cell-properties style:vertical-align="middle" fo:border-top="#000000 0.018cm solid" fo:border-bottom="#000000 0.018cm dotted" fo:padding-left="0.203cm" fo:border-left="#000000 0.018cm solid" fo:padding-right="0.203cm" fo:border-right="#000000 0.018cm solid" fo:wrap-option="wrap"/>
    </style:style>
    <style:style style:name="P2" style:family="paragraph" style:parent-style-name="Table">
      <style:paragraph-properties fo:margin-top="0.106cm" fo:margin-bottom="0.106cm"/>
    </style:style>
    <style:style style:name="T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" style:family="table-row">
      <style:table-row-properties style:min-row-height="0.459cm" style:use-optimal-row-height="false"/>
    </style:style>
    <style:style style:name="Cell2" style:family="table-cell">
      <style:table-cell-properties style:vertical-align="middle" fo:border-top="#000000 0.018cm dotted" fo:border-bottom="#000000 0.018cm dotted" fo:padding-left="0.203cm" fo:border-left="#000000 0.018cm solid" fo:padding-right="0.203cm" fo:border-right="#000000 0.018cm dotted" fo:wrap-option="wrap"/>
    </style:style>
    <style:style style:name="P3" style:family="paragraph" style:parent-style-name="Table">
      <style:paragraph-properties fo:margin-top="0.106cm" fo:margin-bottom="0.106cm"/>
    </style:style>
    <style:style style:name="T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2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3_2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" style:family="table-cell">
      <style:table-cell-properties style:vertical-align="middle" fo:border-top="#000000 0.018cm dotted" fo:border-bottom="#000000 0.018cm dotted" fo:padding-left="0.203cm" fo:border-left="#000000 0.018cm dotted" fo:padding-right="0.203cm" fo:border-right="#000000 0.018cm solid" fo:wrap-option="wrap"/>
    </style:style>
    <style:style style:name="P4" style:family="paragraph" style:parent-style-name="Table">
      <style:paragraph-properties fo:margin-top="0.106cm" fo:margin-bottom="0.106cm"/>
    </style:style>
    <style:style style:name="T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3" style:family="table-row">
      <style:table-row-properties style:min-row-height="0.132cm" style:use-optimal-row-height="false"/>
    </style:style>
    <style:style style:name="Cell4" style:family="table-cell">
      <style:table-cell-properties style:vertical-align="middle" fo:border-top="#000000 0.018cm dotted" fo:border-bottom="#000000 0.018cm solid" fo:padding-left="0.203cm" fo:border-left="#000000 0.018cm solid" fo:padding-right="0.203cm" fo:border-right="#000000 0.018cm dotted" fo:wrap-option="wrap"/>
    </style:style>
    <style:style style:name="P5" style:family="paragraph" style:parent-style-name="Table">
      <style:paragraph-properties fo:margin-top="0.106cm" fo:margin-bottom="0.106cm"/>
    </style:style>
    <style:style style:name="T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" style:family="table-cell">
      <style:table-cell-properties style:vertical-align="middle" fo:border-top="#000000 0.018cm dotted" fo:border-bottom="#000000 0.018cm solid" fo:padding-left="0.203cm" fo:border-left="#000000 0.018cm dotted" fo:padding-right="0.203cm" fo:border-right="#000000 0.018cm dotted" fo:wrap-option="wrap"/>
    </style:style>
    <style:style style:name="P6" style:family="paragraph" style:parent-style-name="Table">
      <style:paragraph-properties fo:margin-top="0.106cm" fo:margin-bottom="0.106cm"/>
    </style:style>
    <style:style style:name="T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" style:family="table-cell">
      <style:table-cell-properties style:vertical-align="middle" fo:border-top="#000000 0.018cm dotted" fo:border-bottom="#000000 0.018cm solid" fo:padding-left="0.203cm" fo:border-left="#000000 0.018cm dotted" fo:padding-right="0.203cm" fo:border-right="#000000 0.018cm solid" fo:wrap-option="wrap"/>
    </style:style>
    <style:style style:name="P7" style:family="paragraph" style:parent-style-name="Table">
      <style:paragraph-properties fo:margin-top="0.106cm" fo:margin-bottom="0.106cm"/>
    </style:style>
    <style:style style:name="T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8" style:family="paragraph" style:parent-style-name="Heading_20_4"/>
    <style:style style:name="T8_1" style:family="text"/>
    <style:style style:name="Table2" style:family="table">
      <style:table-properties table:align="left" style:width="17.981cm" fo:margin-left="0cm"/>
    </style:style>
    <style:style style:name="Column4" style:family="table-column">
      <style:table-column-properties style:column-width="6.992cm" style:use-optimal-column-width="false"/>
    </style:style>
    <style:style style:name="Column5" style:family="table-column">
      <style:table-column-properties style:column-width="2.198cm" style:use-optimal-column-width="false"/>
    </style:style>
    <style:style style:name="Column6" style:family="table-column">
      <style:table-column-properties style:column-width="2.198cm" style:use-optimal-column-width="false"/>
    </style:style>
    <style:style style:name="Column7" style:family="table-column">
      <style:table-column-properties style:column-width="2.198cm" style:use-optimal-column-width="false"/>
    </style:style>
    <style:style style:name="Column8" style:family="table-column">
      <style:table-column-properties style:column-width="2.198cm" style:use-optimal-column-width="false"/>
    </style:style>
    <style:style style:name="Column9" style:family="table-column">
      <style:table-column-properties style:column-width="2.198cm" style:use-optimal-column-width="false"/>
    </style:style>
    <style:style style:name="Row4" style:family="table-row">
      <style:table-row-properties style:use-optimal-row-height="false"/>
    </style:style>
    <style:style style:name="Cell7" style:family="table-cell">
      <style:table-cell-properties fo:background-color="#c0d7ec" style:vertical-align="middle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9" style:family="paragraph" style:parent-style-name="Table">
      <style:paragraph-properties fo:margin-top="0.106cm" fo:margin-bottom="0.106cm"/>
    </style:style>
    <style:style style:name="T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8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0" style:family="paragraph" style:parent-style-name="Table">
      <style:paragraph-properties fo:text-align="center" fo:margin-top="0.106cm" fo:margin-bottom="0.106cm"/>
    </style:style>
    <style:style style:name="T1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9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1" style:family="paragraph" style:parent-style-name="Table">
      <style:paragraph-properties fo:text-align="center" fo:margin-top="0.106cm" fo:margin-bottom="0.106cm"/>
    </style:style>
    <style:style style:name="T1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0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2" style:family="paragraph" style:parent-style-name="Table">
      <style:paragraph-properties fo:text-align="center" fo:margin-top="0.106cm" fo:margin-bottom="0.106cm"/>
    </style:style>
    <style:style style:name="T1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1" style:family="table-cell">
      <style:table-cell-properties style:vertical-align="middle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3" style:family="paragraph" style:parent-style-name="Table">
      <style:paragraph-properties fo:text-align="center" fo:margin-top="0.106cm" fo:margin-bottom="0.106cm"/>
    </style:style>
    <style:style style:name="T1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2" style:family="table-cell">
      <style:table-cell-properties style:vertical-align="middle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4" style:family="paragraph" style:parent-style-name="Table">
      <style:paragraph-properties fo:text-align="center" fo:margin-top="0.106cm" fo:margin-bottom="0.106cm"/>
    </style:style>
    <style:style style:name="T1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5" style:family="table-row">
      <style:table-row-properties style:use-optimal-row-height="false"/>
    </style:style>
    <style:style style:name="Cell13" style:family="table-cell">
      <style:table-cell-properties fo:background-color="#c0d7ec" style:vertical-align="middle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5" style:family="paragraph" style:parent-style-name="Table">
      <style:paragraph-properties fo:margin-top="0.106cm" fo:margin-bottom="0.106cm"/>
    </style:style>
    <style:style style:name="T1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4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6" style:family="paragraph" style:parent-style-name="Table">
      <style:paragraph-properties fo:text-align="center" fo:margin-top="0.106cm" fo:margin-bottom="0.106cm"/>
    </style:style>
    <style:style style:name="T1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5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7" style:family="paragraph" style:parent-style-name="Table">
      <style:paragraph-properties fo:text-align="center" fo:margin-top="0.106cm" fo:margin-bottom="0.106cm"/>
    </style:style>
    <style:style style:name="T1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6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8" style:family="paragraph" style:parent-style-name="Table">
      <style:paragraph-properties fo:text-align="center" fo:margin-top="0.106cm" fo:margin-bottom="0.106cm"/>
    </style:style>
    <style:style style:name="T1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7" style:family="table-cell">
      <style:table-cell-properties style:vertical-align="middle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19" style:family="paragraph" style:parent-style-name="Table">
      <style:paragraph-properties fo:text-align="center" fo:margin-top="0.106cm" fo:margin-bottom="0.106cm"/>
    </style:style>
    <style:style style:name="T1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8" style:family="table-cell">
      <style:table-cell-properties style:vertical-align="middle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0" style:family="paragraph" style:parent-style-name="Table">
      <style:paragraph-properties fo:text-align="center" fo:margin-top="0.106cm" fo:margin-bottom="0.106cm"/>
    </style:style>
    <style:style style:name="T2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6" style:family="table-row">
      <style:table-row-properties style:min-row-height="0.545cm" style:use-optimal-row-height="false"/>
    </style:style>
    <style:style style:name="Cell19" style:family="table-cell">
      <style:table-cell-properties fo:background-color="#c0d7ec" style:vertical-align="middle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1" style:family="paragraph" style:parent-style-name="Table">
      <style:paragraph-properties fo:margin-top="0.106cm" fo:margin-bottom="0.106cm"/>
    </style:style>
    <style:style style:name="T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0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2" style:family="paragraph" style:parent-style-name="Table">
      <style:paragraph-properties fo:text-align="center" fo:margin-top="0.106cm" fo:margin-bottom="0.106cm"/>
    </style:style>
    <style:style style:name="T2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1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3" style:family="paragraph" style:parent-style-name="Table">
      <style:paragraph-properties fo:text-align="center" fo:margin-top="0.106cm" fo:margin-bottom="0.106cm"/>
    </style:style>
    <style:style style:name="T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2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4" style:family="paragraph" style:parent-style-name="Table">
      <style:paragraph-properties fo:text-align="center" fo:margin-top="0.106cm" fo:margin-bottom="0.106cm"/>
    </style:style>
    <style:style style:name="T2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3" style:family="table-cell">
      <style:table-cell-properties style:vertical-align="middle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5" style:family="paragraph" style:parent-style-name="Table">
      <style:paragraph-properties fo:text-align="center" fo:margin-top="0.106cm" fo:margin-bottom="0.106cm"/>
    </style:style>
    <style:style style:name="T2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4" style:family="table-cell">
      <style:table-cell-properties style:vertical-align="middle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6" style:family="paragraph" style:parent-style-name="Table">
      <style:paragraph-properties fo:text-align="center" fo:margin-top="0.106cm" fo:margin-bottom="0.106cm"/>
    </style:style>
    <style:style style:name="T2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27" style:family="paragraph" style:parent-style-name="Normal">
      <style:paragraph-properties fo:margin-top="0cm"/>
      <style:text-properties fo:font-size="1pt" style:font-size-asian="1pt" style:font-size-complex="1pt"/>
    </style:style>
    <style:style style:name="Table3" style:family="table">
      <style:table-properties table:align="left" style:width="18.002cm" fo:margin-left="-0.009cm"/>
    </style:style>
    <style:style style:name="Column10" style:family="table-column">
      <style:table-column-properties style:column-width="7.001cm" style:use-optimal-column-width="false"/>
    </style:style>
    <style:style style:name="Column11" style:family="table-column">
      <style:table-column-properties style:column-width="11.001cm" style:use-optimal-column-width="false"/>
    </style:style>
    <style:style style:name="Row7" style:family="table-row">
      <style:table-row-properties style:min-row-height="0.626cm" style:use-optimal-row-height="false"/>
    </style:style>
    <style:style style:name="Cell25" style:family="table-cell">
      <style:table-cell-properties fo:background-color="#c0d7ec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8" style:family="paragraph" style:parent-style-name="Table">
      <style:paragraph-properties fo:margin-top="0.106cm" fo:margin-bottom="0.106cm"/>
    </style:style>
    <style:style style:name="T2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6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9" style:family="paragraph" style:parent-style-name="Table">
      <style:paragraph-properties fo:margin-top="0.106cm" fo:margin-bottom="0.106cm"/>
    </style:style>
    <style:style style:name="T29_1" style:family="text"/>
    <style:style style:name="T29_2" style:family="text">
      <style:text-properties fo:color="#1155c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Row8" style:family="table-row">
      <style:table-row-properties style:min-row-height="0.711cm" style:use-optimal-row-height="false"/>
    </style:style>
    <style:style style:name="Cell27" style:family="table-cell">
      <style:table-cell-properties fo:background-color="#c0d7ec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0" style:family="paragraph" style:parent-style-name="Table">
      <style:paragraph-properties fo:margin-top="0.106cm" fo:margin-bottom="0.106cm"/>
    </style:style>
    <style:style style:name="T3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28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31" style:family="paragraph" style:parent-style-name="Table">
      <style:paragraph-properties fo:margin-top="0.106cm" fo:margin-bottom="0.106cm"/>
    </style:style>
    <style:style style:name="T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32" style:family="paragraph" style:parent-style-name="Normal"/>
    <style:style style:name="P33" style:family="paragraph" style:parent-style-name="Normal"/>
    <style:style style:name="P34" style:family="paragraph" style:parent-style-name="Normal"/>
    <style:style style:name="P35" style:family="paragraph" style:parent-style-name="Normal">
      <style:paragraph-properties fo:background-color="#dfebf5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5_1" style:family="text">
      <style:text-properties fo:font-weight="bold" style:font-weight-asian="bold" style:font-weight-complex="bold"/>
    </style:style>
    <style:style style:name="P36" style:family="paragraph" style:parent-style-name="Normal"/>
    <style:style style:name="P37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37_1" style:family="text"/>
    <style:style style:name="T37_2" style:family="text"/>
    <style:style style:name="P38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38_1" style:family="text"/>
    <style:style style:name="T38_2" style:family="text"/>
    <style:style style:name="P39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39_1" style:family="text"/>
    <style:style style:name="T39_2" style:family="text"/>
    <style:style style:name="P40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40_1" style:family="text"/>
    <style:style style:name="T40_2" style:family="text"/>
    <style:style style:name="P41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41_1" style:family="text"/>
    <style:style style:name="T41_2" style:family="text"/>
    <style:style style:name="P42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42_1" style:family="text"/>
    <style:style style:name="T42_2" style:family="text"/>
    <style:style style:name="P43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43_1" style:family="text"/>
    <style:style style:name="T43_2" style:family="text"/>
    <style:style style:name="P44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44_1" style:family="text"/>
    <style:style style:name="T44_2" style:family="text"/>
    <style:style style:name="P45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45_1" style:family="text"/>
    <style:style style:name="T45_2" style:family="text"/>
    <style:style style:name="P46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46_1" style:family="text"/>
    <style:style style:name="T46_2" style:family="text"/>
    <style:style style:name="P47" style:family="paragraph" style:parent-style-name="Normal"/>
    <style:style style:name="P48" style:family="paragraph" style:parent-style-name="Normal">
      <style:paragraph-properties fo:break-before="page"/>
    </style:style>
    <style:style style:name="P49" style:family="paragraph" style:parent-style-name="Normal"/>
    <style:style style:name="P50" style:family="paragraph" style:parent-style-name="Normal">
      <style:paragraph-properties fo:background-color="#dfebf5" fo:padding-top="0.035cm" fo:border-top="#000000 0.018cm solid" fo:margin-top="0.635cm" fo:padding-bottom="0.035cm" fo:border-bottom="#000000 0.018cm solid" fo:padding-left="0.141cm" fo:border-left="#000000 0.018cm solid" fo:padding-right="0.141cm" fo:border-right="#000000 0.018cm solid"/>
    </style:style>
    <style:style style:name="T50_1" style:family="text">
      <style:text-properties fo:font-weight="bold" style:font-weight-asian="bold" style:font-weight-complex="bold"/>
    </style:style>
    <style:style style:name="T50_2" style:family="text">
      <style:text-properties fo:font-weight="bold" style:font-weight-asian="bold" style:font-weight-complex="bold"/>
    </style:style>
    <style:style style:name="Table4" style:family="table">
      <style:table-properties table:align="left" style:width="17.754cm" fo:margin-left="0cm"/>
    </style:style>
    <style:style style:name="Column12" style:family="table-column">
      <style:table-column-properties style:column-width="4cm" style:use-optimal-column-width="false"/>
    </style:style>
    <style:style style:name="Column13" style:family="table-column">
      <style:table-column-properties style:column-width="13.753cm" style:use-optimal-column-width="false"/>
    </style:style>
    <style:style style:name="Row9" style:family="table-row">
      <style:table-row-properties style:use-optimal-row-height="false"/>
    </style:style>
    <style:style style:name="Cell29" style:family="table-cell">
      <style:table-cell-properties style:vertical-align="top" fo:padding-left="0.19cm" fo:padding-right="0.19cm" fo:wrap-option="wrap"/>
    </style:style>
    <style:style style:name="P51" style:family="paragraph" style:parent-style-name="Normal"/>
    <style:style style:name="T5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0" style:family="table-cell">
      <style:table-cell-properties style:vertical-align="top" fo:padding-left="0.19cm" fo:padding-right="0.19cm" fo:wrap-option="wrap"/>
    </style:style>
    <style:style style:name="P52" style:family="paragraph" style:parent-style-name="Normal"/>
    <style:style style:name="T5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0" style:family="table-row">
      <style:table-row-properties style:use-optimal-row-height="false"/>
    </style:style>
    <style:style style:name="Cell31" style:family="table-cell">
      <style:table-cell-properties style:vertical-align="top" fo:padding-left="0.19cm" fo:padding-right="0.19cm" fo:wrap-option="wrap"/>
    </style:style>
    <style:style style:name="P53" style:family="paragraph" style:parent-style-name="Normal"/>
    <style:style style:name="T5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2" style:family="table-cell">
      <style:table-cell-properties style:vertical-align="top" fo:padding-left="0.19cm" fo:padding-right="0.19cm" fo:wrap-option="wrap"/>
    </style:style>
    <style:style style:name="P54" style:family="paragraph" style:parent-style-name="Normal"/>
    <style:style style:name="T5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1" style:family="table-row">
      <style:table-row-properties style:use-optimal-row-height="false"/>
    </style:style>
    <style:style style:name="Cell33" style:family="table-cell">
      <style:table-cell-properties style:vertical-align="top" fo:padding-left="0.19cm" fo:padding-right="0.19cm" fo:wrap-option="wrap"/>
    </style:style>
    <style:style style:name="P55" style:family="paragraph" style:parent-style-name="Normal"/>
    <style:style style:name="T5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4" style:family="table-cell">
      <style:table-cell-properties style:vertical-align="top" fo:padding-left="0.19cm" fo:padding-right="0.19cm" fo:wrap-option="wrap"/>
    </style:style>
    <style:style style:name="P56" style:family="paragraph" style:parent-style-name="Normal"/>
    <style:style style:name="T5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2" style:family="table-row">
      <style:table-row-properties style:use-optimal-row-height="false"/>
    </style:style>
    <style:style style:name="Cell35" style:family="table-cell">
      <style:table-cell-properties style:vertical-align="top" fo:padding-left="0.19cm" fo:padding-right="0.19cm" fo:wrap-option="wrap"/>
    </style:style>
    <style:style style:name="P57" style:family="paragraph" style:parent-style-name="Normal"/>
    <style:style style:name="T5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6" style:family="table-cell">
      <style:table-cell-properties style:vertical-align="top" fo:padding-left="0.19cm" fo:padding-right="0.19cm" fo:wrap-option="wrap"/>
    </style:style>
    <style:style style:name="P58" style:family="paragraph" style:parent-style-name="Normal"/>
    <style:style style:name="T5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3" style:family="table-row">
      <style:table-row-properties style:use-optimal-row-height="false"/>
    </style:style>
    <style:style style:name="Cell37" style:family="table-cell">
      <style:table-cell-properties style:vertical-align="top" fo:padding-left="0.19cm" fo:padding-right="0.19cm" fo:wrap-option="wrap"/>
    </style:style>
    <style:style style:name="P59" style:family="paragraph" style:parent-style-name="Normal"/>
    <style:style style:name="T5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8" style:family="table-cell">
      <style:table-cell-properties style:vertical-align="top" fo:padding-left="0.19cm" fo:padding-right="0.19cm" fo:wrap-option="wrap"/>
    </style:style>
    <style:style style:name="P60" style:family="paragraph" style:parent-style-name="Normal"/>
    <style:style style:name="T6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4" style:family="table-row">
      <style:table-row-properties style:use-optimal-row-height="false"/>
    </style:style>
    <style:style style:name="Cell39" style:family="table-cell">
      <style:table-cell-properties style:vertical-align="top" fo:padding-left="0.19cm" fo:padding-right="0.19cm" fo:wrap-option="wrap"/>
    </style:style>
    <style:style style:name="P61" style:family="paragraph" style:parent-style-name="Normal"/>
    <style:style style:name="T6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0" style:family="table-cell">
      <style:table-cell-properties style:vertical-align="top" fo:padding-left="0.19cm" fo:padding-right="0.19cm" fo:wrap-option="wrap"/>
    </style:style>
    <style:style style:name="P62" style:family="paragraph" style:parent-style-name="Normal"/>
    <style:style style:name="T6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5" style:family="table-row">
      <style:table-row-properties style:use-optimal-row-height="false"/>
    </style:style>
    <style:style style:name="Cell41" style:family="table-cell">
      <style:table-cell-properties style:vertical-align="top" fo:padding-left="0.19cm" fo:padding-right="0.19cm" fo:wrap-option="wrap"/>
    </style:style>
    <style:style style:name="P63" style:family="paragraph" style:parent-style-name="Normal"/>
    <style:style style:name="T6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2" style:family="table-cell">
      <style:table-cell-properties style:vertical-align="top" fo:padding-left="0.19cm" fo:padding-right="0.19cm" fo:wrap-option="wrap"/>
    </style:style>
    <style:style style:name="P64" style:family="paragraph" style:parent-style-name="Normal"/>
    <style:style style:name="T6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6" style:family="table-row">
      <style:table-row-properties style:use-optimal-row-height="false"/>
    </style:style>
    <style:style style:name="Cell43" style:family="table-cell">
      <style:table-cell-properties style:vertical-align="top" fo:padding-left="0.19cm" fo:padding-right="0.19cm" fo:wrap-option="wrap"/>
    </style:style>
    <style:style style:name="P65" style:family="paragraph" style:parent-style-name="Normal"/>
    <style:style style:name="T6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4" style:family="table-cell">
      <style:table-cell-properties style:vertical-align="top" fo:padding-left="0.19cm" fo:padding-right="0.19cm" fo:wrap-option="wrap"/>
    </style:style>
    <style:style style:name="P66" style:family="paragraph" style:parent-style-name="Normal"/>
    <style:style style:name="T6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7" style:family="table-row">
      <style:table-row-properties style:use-optimal-row-height="false"/>
    </style:style>
    <style:style style:name="Cell45" style:family="table-cell">
      <style:table-cell-properties style:vertical-align="top" fo:padding-left="0.19cm" fo:padding-right="0.19cm" fo:wrap-option="wrap"/>
    </style:style>
    <style:style style:name="P67" style:family="paragraph" style:parent-style-name="Normal"/>
    <style:style style:name="T6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6" style:family="table-cell">
      <style:table-cell-properties style:vertical-align="top" fo:padding-left="0.19cm" fo:padding-right="0.19cm" fo:wrap-option="wrap"/>
    </style:style>
    <style:style style:name="P68" style:family="paragraph" style:parent-style-name="Normal"/>
    <style:style style:name="T6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8" style:family="table-row">
      <style:table-row-properties style:use-optimal-row-height="false"/>
    </style:style>
    <style:style style:name="Cell47" style:family="table-cell">
      <style:table-cell-properties style:vertical-align="top" fo:padding-left="0.19cm" fo:padding-right="0.19cm" fo:wrap-option="wrap"/>
    </style:style>
    <style:style style:name="P69" style:family="paragraph" style:parent-style-name="Normal"/>
    <style:style style:name="T6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8" style:family="table-cell">
      <style:table-cell-properties style:vertical-align="top" fo:padding-left="0.19cm" fo:padding-right="0.19cm" fo:wrap-option="wrap"/>
    </style:style>
    <style:style style:name="P70" style:family="paragraph" style:parent-style-name="Normal"/>
    <style:style style:name="T7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9" style:family="table-row">
      <style:table-row-properties style:use-optimal-row-height="false"/>
    </style:style>
    <style:style style:name="Cell49" style:family="table-cell">
      <style:table-cell-properties style:vertical-align="top" fo:padding-left="0.19cm" fo:padding-right="0.19cm" fo:wrap-option="wrap"/>
    </style:style>
    <style:style style:name="P71" style:family="paragraph" style:parent-style-name="Normal"/>
    <style:style style:name="T7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0" style:family="table-cell">
      <style:table-cell-properties style:vertical-align="top" fo:padding-left="0.19cm" fo:padding-right="0.19cm" fo:wrap-option="wrap"/>
    </style:style>
    <style:style style:name="P72" style:family="paragraph" style:parent-style-name="Normal"/>
    <style:style style:name="T7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0" style:family="table-row">
      <style:table-row-properties style:min-row-height="0.529cm" style:use-optimal-row-height="false"/>
    </style:style>
    <style:style style:name="Cell51" style:family="table-cell">
      <style:table-cell-properties style:vertical-align="top" fo:padding-left="0.19cm" fo:padding-right="0.19cm" fo:wrap-option="wrap"/>
    </style:style>
    <style:style style:name="P73" style:family="paragraph" style:parent-style-name="Normal"/>
    <style:style style:name="T7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2" style:family="table-cell">
      <style:table-cell-properties style:vertical-align="top" fo:padding-left="0.19cm" fo:padding-right="0.19cm" fo:wrap-option="wrap"/>
    </style:style>
    <style:style style:name="P74" style:family="paragraph" style:parent-style-name="Normal"/>
    <style:style style:name="T7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1" style:family="table-row">
      <style:table-row-properties style:use-optimal-row-height="false"/>
    </style:style>
    <style:style style:name="Cell53" style:family="table-cell">
      <style:table-cell-properties style:vertical-align="top" fo:padding-left="0.19cm" fo:padding-right="0.19cm" fo:wrap-option="wrap"/>
    </style:style>
    <style:style style:name="P75" style:family="paragraph" style:parent-style-name="Normal"/>
    <style:style style:name="T7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4" style:family="table-cell">
      <style:table-cell-properties style:vertical-align="top" fo:padding-left="0.19cm" fo:padding-right="0.19cm" fo:wrap-option="wrap"/>
    </style:style>
    <style:style style:name="P76" style:family="paragraph" style:parent-style-name="Normal"/>
    <style:style style:name="T7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2" style:family="table-row">
      <style:table-row-properties style:use-optimal-row-height="false"/>
    </style:style>
    <style:style style:name="Cell55" style:family="table-cell">
      <style:table-cell-properties style:vertical-align="top" fo:padding-left="0.19cm" fo:padding-right="0.19cm" fo:wrap-option="wrap"/>
    </style:style>
    <style:style style:name="P77" style:family="paragraph" style:parent-style-name="Normal"/>
    <style:style style:name="T7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6" style:family="table-cell">
      <style:table-cell-properties style:vertical-align="top" fo:padding-left="0.19cm" fo:padding-right="0.19cm" fo:wrap-option="wrap"/>
    </style:style>
    <style:style style:name="P78" style:family="paragraph" style:parent-style-name="Normal"/>
    <style:style style:name="T7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3" style:family="table-row">
      <style:table-row-properties style:use-optimal-row-height="false"/>
    </style:style>
    <style:style style:name="Cell57" style:family="table-cell">
      <style:table-cell-properties style:vertical-align="top" fo:padding-left="0.19cm" fo:padding-right="0.19cm" fo:wrap-option="wrap"/>
    </style:style>
    <style:style style:name="P79" style:family="paragraph" style:parent-style-name="Normal"/>
    <style:style style:name="T7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58" style:family="table-cell">
      <style:table-cell-properties style:vertical-align="top" fo:padding-left="0.19cm" fo:padding-right="0.19cm" fo:wrap-option="wrap"/>
    </style:style>
    <style:style style:name="P80" style:family="paragraph" style:parent-style-name="Normal"/>
    <style:style style:name="T8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4" style:family="table-row">
      <style:table-row-properties style:use-optimal-row-height="false"/>
    </style:style>
    <style:style style:name="Cell59" style:family="table-cell">
      <style:table-cell-properties style:vertical-align="top" fo:padding-left="0.19cm" fo:padding-right="0.19cm" fo:wrap-option="wrap"/>
    </style:style>
    <style:style style:name="P81" style:family="paragraph" style:parent-style-name="Normal"/>
    <style:style style:name="T8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0" style:family="table-cell">
      <style:table-cell-properties style:vertical-align="top" fo:padding-left="0.19cm" fo:padding-right="0.19cm" fo:wrap-option="wrap"/>
    </style:style>
    <style:style style:name="P82" style:family="paragraph" style:parent-style-name="Normal"/>
    <style:style style:name="T8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5" style:family="table-row">
      <style:table-row-properties style:use-optimal-row-height="false"/>
    </style:style>
    <style:style style:name="Cell61" style:family="table-cell">
      <style:table-cell-properties style:vertical-align="top" fo:padding-left="0.19cm" fo:padding-right="0.19cm" fo:wrap-option="wrap"/>
    </style:style>
    <style:style style:name="P83" style:family="paragraph" style:parent-style-name="Normal"/>
    <style:style style:name="T8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2" style:family="table-cell">
      <style:table-cell-properties style:vertical-align="top" fo:padding-left="0.19cm" fo:padding-right="0.19cm" fo:wrap-option="wrap"/>
    </style:style>
    <style:style style:name="P84" style:family="paragraph" style:parent-style-name="Normal"/>
    <style:style style:name="T8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6" style:family="table-row">
      <style:table-row-properties style:use-optimal-row-height="false"/>
    </style:style>
    <style:style style:name="Cell63" style:family="table-cell">
      <style:table-cell-properties style:vertical-align="top" fo:padding-left="0.19cm" fo:padding-right="0.19cm" fo:wrap-option="wrap"/>
    </style:style>
    <style:style style:name="P85" style:family="paragraph" style:parent-style-name="Normal"/>
    <style:style style:name="T8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4" style:family="table-cell">
      <style:table-cell-properties style:vertical-align="top" fo:padding-left="0.19cm" fo:padding-right="0.19cm" fo:wrap-option="wrap"/>
    </style:style>
    <style:style style:name="P86" style:family="paragraph" style:parent-style-name="Normal"/>
    <style:style style:name="T8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7" style:family="table-row">
      <style:table-row-properties style:use-optimal-row-height="false"/>
    </style:style>
    <style:style style:name="Cell65" style:family="table-cell">
      <style:table-cell-properties style:vertical-align="top" fo:padding-left="0.19cm" fo:padding-right="0.19cm" fo:wrap-option="wrap"/>
    </style:style>
    <style:style style:name="P87" style:family="paragraph" style:parent-style-name="Normal"/>
    <style:style style:name="T8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6" style:family="table-cell">
      <style:table-cell-properties style:vertical-align="top" fo:padding-left="0.19cm" fo:padding-right="0.19cm" fo:wrap-option="wrap"/>
    </style:style>
    <style:style style:name="P88" style:family="paragraph" style:parent-style-name="Normal"/>
    <style:style style:name="T8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8" style:family="table-row">
      <style:table-row-properties style:use-optimal-row-height="false"/>
    </style:style>
    <style:style style:name="Cell67" style:family="table-cell">
      <style:table-cell-properties style:vertical-align="top" fo:padding-left="0.19cm" fo:padding-right="0.19cm" fo:wrap-option="wrap"/>
    </style:style>
    <style:style style:name="P89" style:family="paragraph" style:parent-style-name="Normal"/>
    <style:style style:name="T8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68" style:family="table-cell">
      <style:table-cell-properties style:vertical-align="top" fo:padding-left="0.19cm" fo:padding-right="0.19cm" fo:wrap-option="wrap"/>
    </style:style>
    <style:style style:name="P90" style:family="paragraph" style:parent-style-name="Normal"/>
    <style:style style:name="T9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9" style:family="table-row">
      <style:table-row-properties style:use-optimal-row-height="false"/>
    </style:style>
    <style:style style:name="Cell69" style:family="table-cell">
      <style:table-cell-properties style:vertical-align="top" fo:padding-left="0.19cm" fo:padding-right="0.19cm" fo:wrap-option="wrap"/>
    </style:style>
    <style:style style:name="P91" style:family="paragraph" style:parent-style-name="Normal"/>
    <style:style style:name="T9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70" style:family="table-cell">
      <style:table-cell-properties style:vertical-align="top" fo:padding-left="0.19cm" fo:padding-right="0.19cm" fo:wrap-option="wrap"/>
    </style:style>
    <style:style style:name="P92" style:family="paragraph" style:parent-style-name="Normal"/>
    <style:style style:name="T9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30" style:family="table-row">
      <style:table-row-properties style:use-optimal-row-height="false"/>
    </style:style>
    <style:style style:name="Cell71" style:family="table-cell">
      <style:table-cell-properties style:vertical-align="top" fo:padding-left="0.19cm" fo:padding-right="0.19cm" fo:wrap-option="wrap"/>
    </style:style>
    <style:style style:name="P93" style:family="paragraph" style:parent-style-name="Normal"/>
    <style:style style:name="T9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72" style:family="table-cell">
      <style:table-cell-properties style:vertical-align="top" fo:padding-left="0.19cm" fo:padding-right="0.19cm" fo:wrap-option="wrap"/>
    </style:style>
    <style:style style:name="P94" style:family="paragraph" style:parent-style-name="Normal"/>
    <style:style style:name="T9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31" style:family="table-row">
      <style:table-row-properties style:use-optimal-row-height="false"/>
    </style:style>
    <style:style style:name="Cell73" style:family="table-cell">
      <style:table-cell-properties style:vertical-align="top" fo:padding-left="0.19cm" fo:padding-right="0.19cm" fo:wrap-option="wrap"/>
    </style:style>
    <style:style style:name="P95" style:family="paragraph" style:parent-style-name="Normal"/>
    <style:style style:name="T9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74" style:family="table-cell">
      <style:table-cell-properties style:vertical-align="top" fo:padding-left="0.19cm" fo:padding-right="0.19cm" fo:wrap-option="wrap"/>
    </style:style>
    <style:style style:name="P96" style:family="paragraph" style:parent-style-name="Normal"/>
    <style:style style:name="T9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32" style:family="table-row">
      <style:table-row-properties style:use-optimal-row-height="false"/>
    </style:style>
    <style:style style:name="Cell75" style:family="table-cell">
      <style:table-cell-properties style:vertical-align="top" fo:padding-left="0.19cm" fo:padding-right="0.19cm" fo:wrap-option="wrap"/>
    </style:style>
    <style:style style:name="P97" style:family="paragraph" style:parent-style-name="Normal"/>
    <style:style style:name="T9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76" style:family="table-cell">
      <style:table-cell-properties style:vertical-align="top" fo:padding-left="0.19cm" fo:padding-right="0.19cm" fo:wrap-option="wrap"/>
    </style:style>
    <style:style style:name="P98" style:family="paragraph" style:parent-style-name="Normal"/>
    <style:style style:name="T9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33" style:family="table-row">
      <style:table-row-properties style:use-optimal-row-height="false"/>
    </style:style>
    <style:style style:name="Cell77" style:family="table-cell">
      <style:table-cell-properties style:vertical-align="top" fo:padding-left="0.19cm" fo:padding-right="0.19cm" fo:wrap-option="wrap"/>
    </style:style>
    <style:style style:name="P99" style:family="paragraph" style:parent-style-name="Normal"/>
    <style:style style:name="T9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78" style:family="table-cell">
      <style:table-cell-properties style:vertical-align="top" fo:padding-left="0.19cm" fo:padding-right="0.19cm" fo:wrap-option="wrap"/>
    </style:style>
    <style:style style:name="P100" style:family="paragraph" style:parent-style-name="Normal"/>
    <style:style style:name="T10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01" style:family="paragraph" style:parent-style-name="Normal"/>
    <style:style style:name="P102" style:family="paragraph" style:parent-style-name="Normal"/>
    <style:style style:name="P103" style:family="paragraph" style:parent-style-name="Normal"/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104" style:family="paragraph" style:parent-style-name="Heading_20_1" style:master-page-name="MasterPage1">
      <style:paragraph-properties style:page-number="1"/>
    </style:style>
    <style:style style:name="T104_1" style:family="text"/>
    <style:style style:name="T104_2" style:family="text"/>
    <style:style style:name="P105" style:family="paragraph" style:parent-style-name="Heading_20_2"/>
    <style:style style:name="T105_1" style:family="text"/>
    <style:style style:name="P106" style:family="paragraph" style:parent-style-name="Normal0"/>
    <style:style style:name="T106_1" style:family="text"/>
    <style:style style:name="T106_2" style:family="text"/>
    <style:style style:name="T106_3" style:family="text"/>
    <style:style style:name="P107" style:family="paragraph" style:parent-style-name="Normal"/>
    <style:style style:name="T107_1" style:family="text"/>
    <style:style style:name="T107_2" style:family="text"/>
    <style:style style:name="T107_3" style:family="text"/>
    <style:style style:name="T107_4" style:family="text"/>
    <style:style style:name="T107_5" style:family="text"/>
    <style:style style:name="T107_6" style:family="text"/>
    <style:style style:name="T107_7" style:family="text"/>
    <style:style style:name="T107_8" style:family="text"/>
    <style:style style:name="T107_9" style:family="text"/>
    <style:style style:name="T107_10" style:family="text"/>
    <style:style style:name="T107_11" style:family="text"/>
    <style:style style:name="P108" style:family="paragraph" style:parent-style-name="Normal"/>
    <style:style style:name="T108_1" style:family="text"/>
    <style:style style:name="T108_2" style:family="text"/>
    <style:style style:name="T108_3" style:family="text"/>
    <style:style style:name="T108_4" style:family="text"/>
    <style:style style:name="T108_5" style:family="text"/>
    <style:style style:name="T108_6" style:family="text"/>
    <style:style style:name="T108_7" style:family="text"/>
    <style:style style:name="T108_8" style:family="text"/>
    <style:style style:name="T108_9" style:family="text"/>
    <style:style style:name="T108_10" style:family="text" style:parent-style-name="Internet_20_link"/>
    <style:style style:name="T108_11" style:family="text" style:parent-style-name="Normal"/>
    <style:style style:name="P109" style:family="paragraph" style:parent-style-name="Footnote_20_text"/>
    <style:style style:name="T109_1" style:family="text"/>
    <style:style style:name="T109_2" style:family="text"/>
    <style:style style:name="T109_3" style:family="text" style:parent-style-name="Internet_20_link"/>
    <style:style style:name="T109_4" style:family="text"/>
    <style:style style:name="T109_5" style:family="text"/>
    <style:style style:name="T109_6" style:family="text"/>
    <style:style style:name="T109_7" style:family="text"/>
    <style:style style:name="T109_8" style:family="text"/>
    <style:style style:name="T109_9" style:family="text"/>
    <style:style style:name="T109_10" style:family="text"/>
    <style:style style:name="T109_11" style:family="text"/>
    <style:style style:name="T109_12" style:family="text"/>
    <style:style style:name="P110" style:family="paragraph" style:parent-style-name="Normal"/>
    <style:style style:name="T110_1" style:family="text"/>
    <style:style style:name="T110_2" style:family="text"/>
    <style:style style:name="T110_3" style:family="text"/>
    <style:style style:name="T110_4" style:family="text"/>
    <style:style style:name="T110_5" style:family="text"/>
    <style:style style:name="T110_6" style:family="text"/>
    <style:style style:name="T110_7" style:family="text"/>
    <style:style style:name="T110_8" style:family="text"/>
    <style:style style:name="T110_9" style:family="text"/>
    <style:style style:name="T110_10" style:family="text"/>
    <style:style style:name="T110_11" style:family="text"/>
    <style:style style:name="T110_12" style:family="text"/>
    <style:style style:name="T110_13" style:family="text"/>
    <style:style style:name="T110_14" style:family="text"/>
    <style:style style:name="T110_15" style:family="text"/>
    <style:style style:name="T110_16" style:family="text"/>
    <style:style style:name="P111" style:family="paragraph" style:parent-style-name="Heading_20_2"/>
    <style:style style:name="T111_1" style:family="text"/>
    <style:style style:name="P112" style:family="paragraph" style:parent-style-name="Normal"/>
    <style:style style:name="T112_1" style:family="text"/>
    <style:style style:name="T112_2" style:family="text"/>
    <style:style style:name="T112_3" style:family="text" style:parent-style-name="Internet_20_link"/>
    <style:style style:name="T112_4" style:family="text" style:parent-style-name="Internet_20_link"/>
    <style:style style:name="T112_5" style:family="text" style:parent-style-name="Internet_20_link"/>
    <style:style style:name="T112_6" style:family="text" style:parent-style-name="Internet_20_link"/>
    <style:style style:name="T112_7" style:family="text" style:parent-style-name="Internet_20_link"/>
    <style:style style:name="T112_8" style:family="text" style:parent-style-name="Internet_20_link"/>
    <style:style style:name="T112_9" style:family="text" style:parent-style-name="Internet_20_link"/>
    <style:style style:name="T112_10" style:family="text" style:parent-style-name="Internet_20_link"/>
    <style:style style:name="T112_11" style:family="text" style:parent-style-name="Internet_20_link"/>
    <style:style style:name="T112_12" style:family="text" style:parent-style-name="Internet_20_link"/>
    <style:style style:name="T112_13" style:family="text" style:parent-style-name="Internet_20_link"/>
    <style:style style:name="T112_14" style:family="text"/>
    <style:style style:name="T112_15" style:family="text"/>
    <style:style style:name="T112_16" style:family="text"/>
    <style:style style:name="T112_17" style:family="text"/>
    <style:style style:name="T112_18" style:family="text"/>
    <style:style style:name="T112_19" style:family="text"/>
    <style:style style:name="T112_20" style:family="text"/>
    <style:style style:name="T112_21" style:family="text"/>
    <style:style style:name="T112_22" style:family="text"/>
    <style:style style:name="T112_23" style:family="text"/>
    <style:style style:name="T112_24" style:family="text"/>
    <style:style style:name="T112_25" style:family="text"/>
    <style:style style:name="T112_26" style:family="text"/>
    <style:style style:name="T112_27" style:family="text"/>
    <style:style style:name="T112_28" style:family="text"/>
    <style:style style:name="T112_29" style:family="text"/>
    <style:style style:name="T112_30" style:family="text"/>
    <style:style style:name="T112_31" style:family="text"/>
    <style:style style:name="T112_32" style:family="text"/>
    <style:style style:name="T112_33" style:family="text"/>
    <style:style style:name="T112_34" style:family="text"/>
    <style:style style:name="T112_35" style:family="text"/>
    <style:style style:name="T112_36" style:family="text"/>
    <style:style style:name="T112_37" style:family="text"/>
    <style:style style:name="T112_38" style:family="text"/>
    <style:style style:name="T112_39" style:family="text"/>
    <style:style style:name="T112_40" style:family="text"/>
    <style:style style:name="T112_41" style:family="text"/>
    <style:style style:name="T112_42" style:family="text"/>
    <style:style style:name="T112_43" style:family="text"/>
    <style:style style:name="T112_44" style:family="text"/>
    <style:style style:name="T112_45" style:family="text"/>
    <style:style style:name="T112_46" style:family="text"/>
    <style:style style:name="T112_47" style:family="text"/>
    <style:style style:name="T112_48" style:family="text"/>
    <style:style style:name="T112_49" style:family="text"/>
    <style:style style:name="T112_50" style:family="text"/>
    <style:style style:name="T112_51" style:family="text"/>
    <style:style style:name="T112_52" style:family="text"/>
    <style:style style:name="T112_53" style:family="text"/>
    <style:style style:name="T112_54" style:family="text"/>
    <style:style style:name="T112_55" style:family="text"/>
    <style:style style:name="T112_56" style:family="text"/>
    <style:style style:name="T112_57" style:family="text"/>
    <style:style style:name="T112_58" style:family="text"/>
    <style:style style:name="T112_59" style:family="text"/>
    <style:style style:name="T112_60" style:family="text"/>
    <style:style style:name="T112_61" style:family="text"/>
    <style:style style:name="T112_62" style:family="text"/>
    <style:style style:name="T112_63" style:family="text"/>
    <style:style style:name="T112_64" style:family="text"/>
    <style:style style:name="T112_65" style:family="text"/>
    <style:style style:name="T112_66" style:family="text"/>
    <style:style style:name="T112_67" style:family="text"/>
    <style:style style:name="T112_68" style:family="text"/>
    <style:style style:name="T112_69" style:family="text"/>
    <style:style style:name="T112_70" style:family="text"/>
    <style:style style:name="T112_71" style:family="text"/>
    <style:style style:name="T112_72" style:family="text"/>
    <style:style style:name="T112_73" style:family="text"/>
    <style:style style:name="T112_74" style:family="text"/>
    <style:style style:name="T112_75" style:family="text"/>
    <style:style style:name="T112_76" style:family="text"/>
    <style:style style:name="T112_77" style:family="text"/>
    <style:style style:name="T112_78" style:family="text"/>
    <style:style style:name="T112_79" style:family="text"/>
    <style:style style:name="T112_80" style:family="text"/>
    <style:style style:name="T112_81" style:family="text"/>
    <style:style style:name="T112_82" style:family="text"/>
    <style:style style:name="T112_83" style:family="text"/>
    <style:style style:name="T112_84" style:family="text"/>
    <style:style style:name="T112_85" style:family="text"/>
    <style:style style:name="T112_86" style:family="text"/>
    <style:style style:name="T112_87" style:family="text"/>
    <style:style style:name="T112_88" style:family="text"/>
    <style:style style:name="T112_89" style:family="text"/>
    <style:style style:name="T112_90" style:family="text"/>
    <style:style style:name="T112_91" style:family="text"/>
    <style:style style:name="T112_92" style:family="text"/>
    <style:style style:name="T112_93" style:family="text"/>
    <style:style style:name="T112_94" style:family="text"/>
    <style:style style:name="T112_95" style:family="text"/>
    <style:style style:name="T112_96" style:family="text"/>
    <style:style style:name="T112_97" style:family="text"/>
    <style:style style:name="T112_98" style:family="text"/>
    <style:style style:name="T112_99" style:family="text"/>
    <style:style style:name="T112_100" style:family="text"/>
    <style:style style:name="T112_101" style:family="text"/>
    <style:style style:name="T112_102" style:family="text"/>
    <style:style style:name="T112_103" style:family="text"/>
    <style:style style:name="T112_104" style:family="text"/>
    <style:style style:name="T112_105" style:family="text"/>
    <style:style style:name="T112_106" style:family="text"/>
    <style:style style:name="T112_107" style:family="text"/>
    <style:style style:name="T112_108" style:family="text"/>
    <style:style style:name="T112_109" style:family="text"/>
    <style:style style:name="T112_110" style:family="text"/>
    <style:style style:name="T112_111" style:family="text"/>
    <style:style style:name="T112_112" style:family="text"/>
    <style:style style:name="T112_113" style:family="text"/>
    <style:style style:name="T112_114" style:family="text"/>
    <style:style style:name="T112_115" style:family="text"/>
    <style:style style:name="T112_116" style:family="text"/>
    <style:style style:name="T112_117" style:family="text"/>
    <style:style style:name="T112_118" style:family="text"/>
    <style:style style:name="T112_119" style:family="text"/>
    <style:style style:name="T112_120" style:family="text"/>
    <style:style style:name="T112_121" style:family="text"/>
    <style:style style:name="T112_122" style:family="text"/>
    <style:style style:name="T112_123" style:family="text"/>
    <style:style style:name="T112_124" style:family="text"/>
    <style:style style:name="T112_125" style:family="text"/>
    <style:style style:name="T112_126" style:family="text"/>
    <style:style style:name="T112_127" style:family="text"/>
    <style:style style:name="T112_128" style:family="text"/>
    <style:style style:name="T112_129" style:family="text"/>
    <style:style style:name="T112_130" style:family="text"/>
    <style:style style:name="T112_131" style:family="text"/>
    <style:style style:name="T112_132" style:family="text"/>
    <style:style style:name="T112_133" style:family="text"/>
    <style:style style:name="T112_134" style:family="text"/>
    <style:style style:name="T112_135" style:family="text"/>
    <style:style style:name="T112_136" style:family="text"/>
    <style:style style:name="T112_137" style:family="text"/>
    <style:style style:name="T112_138" style:family="text"/>
    <style:style style:name="T112_139" style:family="text"/>
    <style:style style:name="T112_140" style:family="text"/>
    <style:style style:name="T112_141" style:family="text"/>
    <style:style style:name="T112_142" style:family="text"/>
    <style:style style:name="T112_143" style:family="text"/>
    <style:style style:name="T112_144" style:family="text"/>
    <style:style style:name="T112_145" style:family="text"/>
    <style:style style:name="T112_146" style:family="text"/>
    <style:style style:name="T112_147" style:family="text"/>
    <style:style style:name="T112_148" style:family="text"/>
    <style:style style:name="T112_149" style:family="text"/>
    <style:style style:name="T112_150" style:family="text"/>
    <style:style style:name="T112_151" style:family="text"/>
    <style:style style:name="T112_152" style:family="text"/>
    <style:style style:name="T112_153" style:family="text"/>
    <style:style style:name="T112_154" style:family="text"/>
    <style:style style:name="T112_155" style:family="text"/>
    <style:style style:name="T112_156" style:family="text"/>
    <style:style style:name="T112_157" style:family="text"/>
    <style:style style:name="T112_158" style:family="text"/>
    <style:style style:name="T112_159" style:family="text"/>
    <style:style style:name="T112_160" style:family="text"/>
    <style:style style:name="T112_161" style:family="text"/>
    <style:style style:name="T112_162" style:family="text"/>
    <style:style style:name="T112_163" style:family="text"/>
    <style:style style:name="T112_164" style:family="text"/>
    <style:style style:name="T112_165" style:family="text"/>
    <style:style style:name="T112_166" style:family="text"/>
    <style:style style:name="T112_167" style:family="text"/>
    <style:style style:name="T112_168" style:family="text"/>
    <style:style style:name="T112_169" style:family="text"/>
    <style:style style:name="T112_170" style:family="text"/>
    <style:style style:name="T112_171" style:family="text"/>
    <style:style style:name="T112_172" style:family="text"/>
    <style:style style:name="T112_173" style:family="text"/>
    <style:style style:name="T112_174" style:family="text"/>
    <style:style style:name="T112_175" style:family="text"/>
    <style:style style:name="T112_176" style:family="text"/>
    <style:style style:name="T112_177" style:family="text"/>
    <style:style style:name="T112_178" style:family="text"/>
    <style:style style:name="T112_179" style:family="text"/>
    <style:style style:name="T112_180" style:family="text"/>
    <style:style style:name="T112_181" style:family="text"/>
    <style:style style:name="T112_182" style:family="text"/>
    <style:style style:name="T112_183" style:family="text"/>
    <style:style style:name="T112_184" style:family="text"/>
    <style:style style:name="T112_185" style:family="text"/>
    <style:style style:name="T112_186" style:family="text"/>
    <style:style style:name="T112_187" style:family="text"/>
    <style:style style:name="T112_188" style:family="text"/>
    <style:style style:name="T112_189" style:family="text"/>
    <style:style style:name="T112_190" style:family="text"/>
    <style:style style:name="T112_191" style:family="text"/>
    <style:style style:name="T112_192" style:family="text"/>
    <style:style style:name="T112_193" style:family="text"/>
    <style:style style:name="T112_194" style:family="text"/>
    <style:style style:name="T112_195" style:family="text"/>
    <style:style style:name="T112_196" style:family="text"/>
    <style:style style:name="T112_197" style:family="text"/>
    <style:style style:name="T112_198" style:family="text"/>
    <style:style style:name="T112_199" style:family="text" style:parent-style-name="Internet_20_link"/>
    <style:style style:name="T112_200" style:family="text" style:parent-style-name="Internet_20_link"/>
    <style:style style:name="T112_201" style:family="text"/>
    <style:style style:name="T112_202" style:family="text" style:parent-style-name="Internet_20_link"/>
    <style:style style:name="T112_203" style:family="text"/>
    <style:style style:name="T112_204" style:family="text"/>
    <style:style style:name="T112_205" style:family="text"/>
    <style:style style:name="T112_206" style:family="text"/>
    <style:style style:name="T112_207" style:family="text"/>
    <style:style style:name="T112_208" style:family="text"/>
    <style:style style:name="T112_209" style:family="text"/>
    <style:style style:name="T112_210" style:family="text"/>
    <style:style style:name="T112_211" style:family="text"/>
    <style:style style:name="T112_212" style:family="text"/>
    <style:style style:name="T112_213" style:family="text">
      <style:text-properties fo:font-weight="bold" style:font-weight-asian="bold" style:font-weight-complex="bold"/>
    </style:style>
    <style:style style:name="T112_214" style:family="text"/>
    <style:style style:name="T112_215" style:family="text"/>
    <style:style style:name="T112_216" style:family="text"/>
    <style:style style:name="P113" style:family="paragraph" style:parent-style-name="Normal"/>
    <style:style style:name="T113_1" style:family="text"/>
    <style:style style:name="T113_2" style:family="text"/>
    <style:style style:name="T113_3" style:family="text" style:parent-style-name="Internet_20_link">
      <style:text-properties fo:font-weight="bold" style:font-weight-asian="bold" style:font-weight-complex="bold"/>
    </style:style>
    <style:style style:name="T113_4" style:family="text"/>
    <style:style style:name="T113_5" style:family="text"/>
    <style:style style:name="T113_6" style:family="text"/>
    <style:style style:name="T113_7" style:family="text"/>
    <style:style style:name="T113_8" style:family="text"/>
    <style:style style:name="T113_9" style:family="text"/>
    <style:style style:name="T113_10" style:family="text"/>
    <style:style style:name="T113_11" style:family="text"/>
    <style:style style:name="T113_12" style:family="text"/>
    <style:style style:name="T113_13" style:family="text"/>
    <style:style style:name="T113_14" style:family="text"/>
    <style:style style:name="T113_15" style:family="text"/>
    <style:style style:name="P114" style:family="paragraph" style:parent-style-name="Heading_20_2"/>
    <style:style style:name="T114_1" style:family="text"/>
    <style:style style:name="P115" style:family="paragraph" style:parent-style-name="Normal"/>
    <style:style style:name="T115_1" style:family="text">
      <style:text-properties fo:font-weight="bold" style:font-weight-asian="bold"/>
    </style:style>
    <style:style style:name="T115_2" style:family="text"/>
    <style:style style:name="T115_3" style:family="text"/>
    <style:style style:name="T115_4" style:family="text"/>
    <style:style style:name="T115_5" style:family="text"/>
    <style:style style:name="T115_6" style:family="text"/>
    <style:style style:name="P116" style:family="paragraph" style:parent-style-name="Bull"/>
    <style:style style:name="T116_1" style:family="text">
      <style:text-properties fo:font-weight="bold" style:font-weight-asian="bold" style:font-weight-complex="bold"/>
    </style:style>
    <style:style style:name="T116_2" style:family="text">
      <style:text-properties fo:font-weight="bold" style:font-weight-asian="bold" style:font-weight-complex="bold"/>
    </style:style>
    <style:style style:name="T116_3" style:family="text">
      <style:text-properties fo:font-weight="bold" style:font-weight-asian="bold" style:font-weight-complex="bold"/>
    </style:style>
    <style:style style:name="T116_4" style:family="text">
      <style:text-properties fo:font-weight="bold" style:font-weight-asian="bold" style:font-weight-complex="bold"/>
    </style:style>
    <style:style style:name="T116_5" style:family="text">
      <style:text-properties fo:font-weight="bold" style:font-weight-asian="bold" style:font-weight-complex="bold"/>
    </style:style>
    <style:style style:name="T116_6" style:family="text">
      <style:text-properties fo:font-weight="bold" style:font-weight-asian="bold" style:font-weight-complex="bold"/>
    </style:style>
    <style:style style:name="T116_7" style:family="text">
      <style:text-properties fo:font-weight="bold" style:font-weight-asian="bold" style:font-weight-complex="bold"/>
    </style:style>
    <style:style style:name="T116_8" style:family="text">
      <style:text-properties fo:font-weight="bold" style:font-weight-asian="bold" style:font-weight-complex="bold"/>
    </style:style>
    <style:style style:name="T116_9" style:family="text"/>
    <style:style style:name="T116_10" style:family="text"/>
    <style:style style:name="T116_11" style:family="text"/>
    <style:style style:name="T116_12" style:family="text">
      <style:text-properties fo:font-weight="bold" style:font-weight-asian="bold" style:font-weight-complex="bold"/>
    </style:style>
    <style:style style:name="T116_13" style:family="text"/>
    <style:style style:name="T116_14" style:family="text"/>
    <style:style style:name="T116_15" style:family="text"/>
    <style:style style:name="T116_16" style:family="text"/>
    <style:style style:name="T116_17" style:family="text"/>
    <style:style style:name="T116_18" style:family="text"/>
    <style:style style:name="T116_19" style:family="text"/>
    <style:style style:name="T116_20" style:family="text"/>
    <style:style style:name="T116_21" style:family="text"/>
    <style:style style:name="T116_22" style:family="text"/>
    <style:style style:name="T116_23" style:family="text"/>
    <style:style style:name="T116_24" style:family="text"/>
    <style:style style:name="T116_25" style:family="text"/>
    <style:style style:name="T116_26" style:family="text"/>
    <style:style style:name="T116_27" style:family="text"/>
    <style:style style:name="T116_28" style:family="text"/>
    <style:style style:name="P117" style:family="paragraph" style:parent-style-name="Bull"/>
    <style:style style:name="T117_1" style:family="text">
      <style:text-properties fo:font-weight="bold" style:font-weight-asian="bold" style:font-weight-complex="bold"/>
    </style:style>
    <style:style style:name="T117_2" style:family="text">
      <style:text-properties fo:font-weight="bold" style:font-weight-asian="bold" style:font-weight-complex="bold"/>
    </style:style>
    <style:style style:name="T117_3" style:family="text">
      <style:text-properties fo:font-weight="bold" style:font-weight-asian="bold" style:font-weight-complex="bold"/>
    </style:style>
    <style:style style:name="T117_4" style:family="text"/>
    <style:style style:name="T117_5" style:family="text">
      <style:text-properties fo:font-weight="bold" style:font-weight-asian="bold" style:font-weight-complex="bold"/>
    </style:style>
    <style:style style:name="T117_6" style:family="text"/>
    <style:style style:name="T117_7" style:family="text"/>
    <style:style style:name="T117_8" style:family="text"/>
    <style:style style:name="T117_9" style:family="text"/>
    <style:style style:name="T117_10" style:family="text"/>
    <style:style style:name="T117_11" style:family="text"/>
    <style:style style:name="T117_12" style:family="text"/>
    <style:style style:name="T117_13" style:family="text"/>
    <style:style style:name="T117_14" style:family="text"/>
    <style:style style:name="T117_15" style:family="text"/>
    <style:style style:name="T117_16" style:family="text"/>
    <style:style style:name="T117_17" style:family="text"/>
    <style:style style:name="T117_18" style:family="text"/>
    <style:style style:name="T117_19" style:family="text"/>
    <style:style style:name="T117_20" style:family="text"/>
    <style:style style:name="T117_21" style:family="text"/>
    <style:style style:name="T117_22" style:family="text">
      <style:text-properties fo:color="#1155cc" style:text-underline-style="solid" style:text-underline-color="font-color"/>
    </style:style>
    <style:style style:name="T117_23" style:family="text"/>
    <style:style style:name="T117_24" style:family="text"/>
    <style:style style:name="T117_25" style:family="text"/>
    <style:style style:name="T117_26" style:family="text"/>
    <style:style style:name="P118" style:family="paragraph" style:parent-style-name="Bull"/>
    <style:style style:name="T118_1" style:family="text">
      <style:text-properties fo:font-weight="bold" style:font-weight-asian="bold" style:font-weight-complex="bold"/>
    </style:style>
    <style:style style:name="T118_2" style:family="text">
      <style:text-properties fo:font-weight="bold" style:font-weight-asian="bold" style:font-weight-complex="bold"/>
    </style:style>
    <style:style style:name="T118_3" style:family="text">
      <style:text-properties fo:font-weight="bold" style:font-weight-asian="bold" style:font-weight-complex="bold"/>
    </style:style>
    <style:style style:name="T118_4" style:family="text">
      <style:text-properties fo:font-weight="bold" style:font-weight-asian="bold" style:font-weight-complex="bold"/>
    </style:style>
    <style:style style:name="T118_5" style:family="text">
      <style:text-properties fo:font-weight="bold" style:font-weight-asian="bold" style:font-weight-complex="bold"/>
    </style:style>
    <style:style style:name="T118_6" style:family="text">
      <style:text-properties fo:font-weight="bold" style:font-weight-asian="bold" style:font-weight-complex="bold"/>
    </style:style>
    <style:style style:name="T118_7" style:family="text">
      <style:text-properties fo:font-weight="bold" style:font-weight-asian="bold" style:font-weight-complex="bold"/>
    </style:style>
    <style:style style:name="T118_8" style:family="text"/>
    <style:style style:name="T118_9" style:family="text"/>
    <style:style style:name="T118_10" style:family="text"/>
    <style:style style:name="T118_11" style:family="text"/>
    <style:style style:name="T118_12" style:family="text"/>
    <style:style style:name="T118_13" style:family="text"/>
    <style:style style:name="T118_14" style:family="text"/>
    <style:style style:name="T118_15" style:family="text"/>
    <style:style style:name="T118_16" style:family="text"/>
    <style:style style:name="T118_17" style:family="text"/>
    <style:style style:name="P119" style:family="paragraph" style:parent-style-name="Bull"/>
    <style:style style:name="T119_1" style:family="text">
      <style:text-properties fo:font-weight="bold" style:font-weight-asian="bold" style:font-weight-complex="bold"/>
    </style:style>
    <style:style style:name="T119_2" style:family="text">
      <style:text-properties fo:font-weight="bold" style:font-weight-asian="bold" style:font-weight-complex="bold"/>
    </style:style>
    <style:style style:name="T119_3" style:family="text">
      <style:text-properties fo:font-weight="bold" style:font-weight-asian="bold" style:font-weight-complex="bold"/>
    </style:style>
    <style:style style:name="T119_4" style:family="text">
      <style:text-properties fo:font-weight="bold" style:font-weight-asian="bold" style:font-weight-complex="bold"/>
    </style:style>
    <style:style style:name="T119_5" style:family="text">
      <style:text-properties fo:font-weight="bold" style:font-weight-asian="bold" style:font-weight-complex="bold"/>
    </style:style>
    <style:style style:name="T119_6" style:family="text"/>
    <style:style style:name="T119_7" style:family="text"/>
    <style:style style:name="T119_8" style:family="text"/>
    <style:style style:name="T119_9" style:family="text"/>
    <style:style style:name="T119_10" style:family="text"/>
    <style:style style:name="T119_11" style:family="text"/>
    <style:style style:name="T119_12" style:family="text"/>
    <style:style style:name="T119_13" style:family="text"/>
    <style:style style:name="T119_14" style:family="text"/>
    <style:style style:name="P120" style:family="paragraph" style:parent-style-name="Bull"/>
    <style:style style:name="T120_1" style:family="text">
      <style:text-properties fo:font-weight="bold" style:font-weight-asian="bold" style:font-weight-complex="bold"/>
    </style:style>
    <style:style style:name="T120_2" style:family="text">
      <style:text-properties fo:font-weight="bold" style:font-weight-asian="bold" style:font-weight-complex="bold"/>
    </style:style>
    <style:style style:name="T120_3" style:family="text">
      <style:text-properties fo:font-weight="bold" style:font-weight-asian="bold" style:font-weight-complex="bold"/>
    </style:style>
    <style:style style:name="T120_4" style:family="text">
      <style:text-properties fo:font-weight="bold" style:font-weight-asian="bold" style:font-weight-complex="bold"/>
    </style:style>
    <style:style style:name="T120_5" style:family="text">
      <style:text-properties fo:font-weight="bold" style:font-weight-asian="bold" style:font-weight-complex="bold"/>
    </style:style>
    <style:style style:name="T120_6" style:family="text">
      <style:text-properties fo:font-weight="bold" style:font-weight-asian="bold" style:font-weight-complex="bold"/>
    </style:style>
    <style:style style:name="T120_7" style:family="text">
      <style:text-properties fo:font-weight="bold" style:font-weight-asian="bold" style:font-weight-complex="bold"/>
    </style:style>
    <style:style style:name="T120_8" style:family="text">
      <style:text-properties fo:font-weight="bold" style:font-weight-asian="bold" style:font-weight-complex="bold"/>
    </style:style>
    <style:style style:name="T120_9" style:family="text">
      <style:text-properties fo:font-weight="bold" style:font-weight-asian="bold" style:font-weight-complex="bold"/>
    </style:style>
    <style:style style:name="T120_10" style:family="text"/>
    <style:style style:name="T120_11" style:family="text"/>
    <style:style style:name="T120_12" style:family="text"/>
    <style:style style:name="T120_13" style:family="text"/>
    <style:style style:name="T120_14" style:family="text"/>
    <style:style style:name="T120_15" style:family="text"/>
    <style:style style:name="T120_16" style:family="text"/>
    <style:style style:name="T120_17" style:family="text"/>
    <style:style style:name="T120_18" style:family="text"/>
    <style:style style:name="T120_19" style:family="text"/>
    <style:style style:name="T120_20" style:family="text"/>
    <style:style style:name="T120_21" style:family="text"/>
    <style:style style:name="T120_22" style:family="text"/>
    <style:style style:name="T120_23" style:family="text"/>
    <style:style style:name="T120_24" style:family="text"/>
    <style:style style:name="T120_25" style:family="text"/>
    <style:style style:name="T120_26" style:family="text"/>
    <style:style style:name="T120_27" style:family="text"/>
    <style:style style:name="T120_28" style:family="text"/>
    <style:style style:name="T120_29" style:family="text"/>
    <style:style style:name="T120_30" style:family="text"/>
    <style:style style:name="T120_31" style:family="text"/>
    <style:style style:name="T120_32" style:family="text"/>
    <style:style style:name="T120_33" style:family="text"/>
    <style:style style:name="T120_34" style:family="text"/>
    <style:style style:name="T120_35" style:family="text"/>
    <style:style style:name="T120_36" style:family="text"/>
    <style:style style:name="T120_37" style:family="text"/>
    <style:style style:name="T120_38" style:family="text"/>
    <style:style style:name="P121" style:family="paragraph" style:parent-style-name="Bull"/>
    <style:style style:name="T121_1" style:family="text">
      <style:text-properties fo:font-weight="bold" style:font-weight-asian="bold" style:font-weight-complex="bold"/>
    </style:style>
    <style:style style:name="T121_2" style:family="text">
      <style:text-properties fo:font-weight="bold" style:font-weight-asian="bold" style:font-weight-complex="bold"/>
    </style:style>
    <style:style style:name="T121_3" style:family="text">
      <style:text-properties fo:font-weight="bold" style:font-weight-asian="bold" style:font-weight-complex="bold"/>
    </style:style>
    <style:style style:name="T121_4" style:family="text">
      <style:text-properties fo:font-weight="bold" style:font-weight-asian="bold" style:font-weight-complex="bold"/>
    </style:style>
    <style:style style:name="T121_5" style:family="text">
      <style:text-properties fo:font-weight="bold" style:font-weight-asian="bold" style:font-weight-complex="bold"/>
    </style:style>
    <style:style style:name="T121_6" style:family="text">
      <style:text-properties fo:font-weight="bold" style:font-weight-asian="bold" style:font-weight-complex="bold"/>
    </style:style>
    <style:style style:name="T121_7" style:family="text">
      <style:text-properties fo:font-weight="bold" style:font-weight-asian="bold" style:font-weight-complex="bold"/>
    </style:style>
    <style:style style:name="T121_8" style:family="text"/>
    <style:style style:name="T121_9" style:family="text"/>
    <style:style style:name="T121_10" style:family="text"/>
    <style:style style:name="T121_11" style:family="text"/>
    <style:style style:name="T121_12" style:family="text"/>
    <style:style style:name="T121_13" style:family="text"/>
    <style:style style:name="T121_14" style:family="text"/>
    <style:style style:name="T121_15" style:family="text"/>
    <style:style style:name="T121_16" style:family="text"/>
    <style:style style:name="T121_17" style:family="text">
      <style:text-properties fo:font-style="italic" style:font-style-asian="italic" style:font-style-complex="italic"/>
    </style:style>
    <style:style style:name="T121_18" style:family="text"/>
    <style:style style:name="P122" style:family="paragraph" style:parent-style-name="Bull"/>
    <style:style style:name="T122_1" style:family="text">
      <style:text-properties fo:font-weight="bold" style:font-weight-asian="bold" style:font-weight-complex="bold"/>
    </style:style>
    <style:style style:name="T122_2" style:family="text">
      <style:text-properties fo:font-weight="bold" style:font-weight-asian="bold" style:font-weight-complex="bold"/>
    </style:style>
    <style:style style:name="T122_3" style:family="text">
      <style:text-properties fo:font-weight="bold" style:font-weight-asian="bold" style:font-weight-complex="bold"/>
    </style:style>
    <style:style style:name="T122_4" style:family="text">
      <style:text-properties fo:font-weight="bold" style:font-weight-asian="bold" style:font-weight-complex="bold"/>
    </style:style>
    <style:style style:name="T122_5" style:family="text"/>
    <style:style style:name="T122_6" style:family="text"/>
    <style:style style:name="T122_7" style:family="text"/>
    <style:style style:name="T122_8" style:family="text"/>
    <style:style style:name="T122_9" style:family="text">
      <style:text-properties fo:font-style="italic" style:font-style-asian="italic" style:font-style-complex="italic"/>
    </style:style>
    <style:style style:name="T122_10" style:family="text">
      <style:text-properties fo:font-style="italic" style:font-style-asian="italic" style:font-style-complex="italic"/>
    </style:style>
    <style:style style:name="T122_11" style:family="text"/>
    <style:style style:name="T122_12" style:family="text"/>
    <style:style style:name="T122_13" style:family="text">
      <style:text-properties fo:font-style="italic" style:font-style-asian="italic" style:font-style-complex="italic"/>
    </style:style>
    <style:style style:name="T122_14" style:family="text"/>
    <style:style style:name="T122_15" style:family="text"/>
    <style:style style:name="T122_16" style:family="text"/>
    <style:style style:name="T122_17" style:family="text"/>
    <style:style style:name="T122_18" style:family="text">
      <style:text-properties fo:font-style="italic" style:font-style-asian="italic" style:font-style-complex="italic"/>
    </style:style>
    <style:style style:name="T122_19" style:family="text"/>
    <style:style style:name="T122_20" style:family="text"/>
    <style:style style:name="T122_21" style:family="text"/>
    <style:style style:name="T122_22" style:family="text"/>
    <style:style style:name="T122_23" style:family="text"/>
    <style:style style:name="T122_24" style:family="text"/>
    <style:style style:name="T122_25" style:family="text"/>
    <style:style style:name="P123" style:family="paragraph" style:parent-style-name="Bull">
      <style:paragraph-properties fo:margin-left="1.27cm"/>
    </style:style>
    <style:style style:name="P124" style:family="paragraph" style:parent-style-name="Bull"/>
    <style:style style:name="T124_1" style:family="text"/>
    <style:style style:name="T124_2" style:family="text"/>
    <style:style style:name="T124_3" style:family="text">
      <style:text-properties fo:font-weight="bold" style:font-weight-asian="bold" style:font-weight-complex="bold"/>
    </style:style>
    <style:style style:name="T124_4" style:family="text"/>
    <style:style style:name="T124_5" style:family="text"/>
    <style:style style:name="T124_6" style:family="text"/>
    <style:style style:name="T124_7" style:family="text">
      <style:text-properties fo:font-weight="bold" style:font-weight-asian="bold"/>
    </style:style>
    <style:style style:name="T124_8" style:family="text"/>
    <style:style style:name="T124_9" style:family="text"/>
    <style:style style:name="T124_10" style:family="text" style:parent-style-name="Internet_20_link">
      <style:text-properties fo:font-weight="bold" style:font-weight-asian="bold" style:font-weight-complex="bold"/>
    </style:style>
    <style:style style:name="T124_11" style:family="text"/>
    <style:style style:name="T124_12" style:family="text"/>
    <style:style style:name="T124_13" style:family="text"/>
    <style:style style:name="T124_14" style:family="text"/>
    <style:style style:name="T124_15" style:family="text"/>
    <style:style style:name="T124_16" style:family="text"/>
    <style:style style:name="T124_17" style:family="text"/>
    <style:style style:name="T124_18" style:family="text"/>
    <style:style style:name="T124_19" style:family="text"/>
    <style:style style:name="T124_20" style:family="text"/>
    <style:style style:name="T124_21" style:family="text"/>
    <style:style style:name="T124_22" style:family="text"/>
    <style:style style:name="T124_23" style:family="text"/>
    <style:style style:name="T124_24" style:family="text"/>
    <style:style style:name="T124_25" style:family="text"/>
    <style:style style:name="P125" style:family="paragraph" style:parent-style-name="Normal"/>
    <style:style style:name="T125_1" style:family="text"/>
    <style:style style:name="T125_2" style:family="text"/>
    <style:style style:name="T125_3" style:family="text"/>
    <style:style style:name="T125_4" style:family="text"/>
    <style:style style:name="T125_5" style:family="text">
      <style:text-properties fo:font-weight="bold" style:font-weight-asian="bold" style:font-weight-complex="bold"/>
    </style:style>
    <style:style style:name="T125_6" style:family="text"/>
    <style:style style:name="T125_7" style:family="text">
      <style:text-properties fo:font-weight="bold" style:font-weight-asian="bold" style:font-weight-complex="bold"/>
    </style:style>
    <style:style style:name="T125_8" style:family="text"/>
    <style:style style:name="T125_9" style:family="text"/>
    <style:style style:name="T125_10" style:family="text">
      <style:text-properties fo:font-weight="bold" style:font-weight-asian="bold" style:font-weight-complex="bold"/>
    </style:style>
    <style:style style:name="T125_11" style:family="text"/>
    <style:style style:name="P126" style:family="paragraph" style:parent-style-name="Normal">
      <style:paragraph-properties fo:break-before="page"/>
    </style:style>
    <style:style style:name="P127" style:family="paragraph" style:parent-style-name="Normal">
      <style:paragraph-properties fo:background-color="#dfebf5" fo:padding-top="0.035cm" fo:border-top="#000000 0.018cm solid" fo:padding-bottom="0.035cm" fo:border-bottom="#000000 0.018cm solid" fo:padding-left="0.141cm" fo:border-left="#000000 0.018cm solid" fo:padding-right="0.141cm" fo:border-right="#000000 0.018cm solid"/>
      <style:text-properties fo:font-size="4pt" style:font-size-asian="4pt" style:font-size-complex="4pt" fo:font-weight="bold" style:font-weight-asian="bold" style:font-weight-complex="bold"/>
    </style:style>
    <style:style style:name="P128" style:family="paragraph" style:parent-style-name="Normal">
      <style:paragraph-properties fo:background-color="#dfebf5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28_1" style:family="text">
      <style:text-properties fo:font-weight="bold" style:font-weight-asian="bold" style:font-weight-complex="bold"/>
    </style:style>
    <style:style style:name="T128_2" style:family="text">
      <style:text-properties fo:font-weight="bold" style:font-weight-asian="bold" style:font-weight-complex="bold"/>
    </style:style>
    <style:style style:name="T128_3" style:family="text">
      <style:text-properties fo:font-weight="bold" style:font-weight-asian="bold" style:font-weight-complex="bold"/>
    </style:style>
    <style:style style:name="T128_4" style:family="text"/>
    <style:style style:name="P129" style:family="paragraph" style:parent-style-name="Normal">
      <style:paragraph-properties fo:background-color="#dfebf5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FR1" style:family="graphic" style:parent-style-name="Normal">
      <style:graphic-properties draw:stroke="none" draw:fill="none" fo:border-top="none" fo:margin-top="0.318cm" fo:border-bottom="none" fo:margin-bottom="0.318cm" fo:border-left="none" fo:margin-left="0.318cm" fo:border-right="none" fo:margin-right="0.318cm" style:flow-with-text="false" style:run-through="foreground" draw:auto-grow-height="false" draw:auto-grow-width="false"/>
    </style:style>
    <style:style style:name="T129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30" style:family="paragraph" style:parent-style-name="Normal">
      <style:paragraph-properties fo:background-color="#dfebf5" fo:padding-top="0.035cm" fo:border-top="#000000 0.018cm solid" fo:padding-bottom="0.035cm" fo:border-bottom="#000000 0.018cm solid" fo:padding-left="0.141cm" fo:border-left="#000000 0.018cm solid" fo:padding-right="0.141cm" fo:border-right="#000000 0.018cm solid">
        <style:tab-stops>
          <style:tab-stop style:type="left" style:leader-style="none" style:position="5.251cm"/>
        </style:tab-stops>
      </style:paragraph-properties>
    </style:style>
    <style:style style:name="T130_1" style:family="text"/>
    <style:style style:name="T130_2" style:family="text">
      <style:text-properties fo:font-weight="bold" style:font-weight-asian="bold" style:font-weight-complex="bold"/>
    </style:style>
    <style:style style:name="T130_3" style:family="text"/>
    <style:style style:name="P131" style:family="paragraph" style:parent-style-name="Normal">
      <style:paragraph-properties fo:background-color="#dfebf5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  <style:text-properties fo:font-size="4pt" style:font-size-asian="4pt" style:font-size-complex="4pt" fo:font-weight="bold" style:font-weight-asian="bold" style:font-weight-complex="bold"/>
    </style:style>
    <style:style style:name="P132" style:family="paragraph" style:parent-style-name="Normal">
      <style:text-properties fo:font-size="1pt" style:font-size-asian="1pt" style:font-size-complex="1pt" fo:font-weight="bold" style:font-weight-asian="bold" style:font-weight-complex="bold"/>
    </style:style>
    <style:style style:name="P133" style:family="paragraph" style:parent-style-name="Normal">
      <style:paragraph-properties fo:background-color="#dfebf5" fo:padding-top="0.035cm" fo:border-top="#000000 0.018cm solid" fo:padding-bottom="0.035cm" fo:border-bottom="#000000 0.018cm solid" fo:padding-left="0.141cm" fo:border-left="#000000 0.018cm solid" fo:padding-right="0.141cm" fo:border-right="#000000 0.018cm solid"/>
      <style:text-properties fo:font-size="4pt" style:font-size-asian="4pt" style:font-size-complex="4pt" fo:font-weight="bold" style:font-weight-asian="bold" style:font-weight-complex="bold"/>
    </style:style>
    <style:style style:name="P134" style:family="paragraph" style:parent-style-name="Normal">
      <style:paragraph-properties fo:background-color="#dfebf5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34_1" style:family="text">
      <style:text-properties fo:font-weight="bold" style:font-weight-asian="bold" style:font-weight-complex="bold"/>
    </style:style>
    <style:style style:name="T134_2" style:family="text">
      <style:text-properties fo:font-weight="bold" style:font-weight-asian="bold" style:font-weight-complex="bold"/>
    </style:style>
    <style:style style:name="T134_3" style:family="text">
      <style:text-properties fo:font-weight="bold" style:font-weight-asian="bold" style:font-weight-complex="bold"/>
    </style:style>
    <style:style style:name="T134_4" style:family="text">
      <style:text-properties fo:font-weight="bold" style:font-weight-asian="bold" style:font-weight-complex="bold"/>
    </style:style>
    <style:style style:name="T134_5" style:family="text">
      <style:text-properties fo:font-weight="bold" style:font-weight-asian="bold" style:font-weight-complex="bold"/>
    </style:style>
    <style:style style:name="P135" style:family="paragraph" style:parent-style-name="Normal">
      <style:paragraph-properties fo:background-color="#dfebf5" fo:text-indent="-6.502cm" fo:padding-top="0.035cm" fo:border-top="#000000 0.018cm solid" fo:padding-bottom="0.035cm" fo:border-bottom="#000000 0.018cm solid" fo:padding-left="0.141cm" fo:border-left="#000000 0.018cm solid" fo:margin-left="6.502cm" fo:padding-right="0.141cm" fo:border-right="#000000 0.018cm solid">
        <style:tab-stops>
          <style:tab-stop style:type="left" style:leader-style="none" style:position="0cm"/>
        </style:tab-stops>
      </style:paragraph-properties>
    </style:style>
    <style:style style:name="FR3" style:family="graphic" style:parent-style-name="Normal">
      <style:graphic-properties draw:stroke="none" draw:fill-color="#deeaf5" fo:background-color="#deeaf5" fo:border-top="none" fo:border-bottom="none" fo:border-left="none" fo:border-right="none" style:horizontal-pos="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35_1" style:family="text"/>
    <style:style style:name="T135_2" style:family="text"/>
    <style:style style:name="P136" style:family="paragraph" style:parent-style-name="Normal">
      <style:paragraph-properties fo:background-color="#dfebf5" fo:text-indent="-6.502cm" fo:padding-top="0.035cm" fo:border-top="#000000 0.018cm solid" fo:padding-bottom="0.035cm" fo:border-bottom="#000000 0.018cm solid" fo:padding-left="0.141cm" fo:border-left="#000000 0.018cm solid" fo:margin-left="6.502cm" fo:padding-right="0.141cm" fo:border-right="#000000 0.018cm solid">
        <style:tab-stops>
          <style:tab-stop style:type="left" style:leader-style="none" style:position="0cm"/>
        </style:tab-stops>
      </style:paragraph-properties>
    </style:style>
    <style:style style:name="T136_1" style:family="text"/>
    <style:style style:name="T136_2" style:family="text"/>
    <style:style style:name="P137" style:family="paragraph" style:parent-style-name="Normal">
      <style:paragraph-properties fo:background-color="#dfebf5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37_1" style:family="text"/>
    <style:style style:name="P138" style:family="paragraph" style:parent-style-name="Normal">
      <style:paragraph-properties fo:background-color="#dfebf5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  <style:text-properties fo:font-size="4pt" style:font-size-asian="4pt" style:font-size-complex="4pt"/>
    </style:style>
    <style:style style:name="P139" style:family="paragraph" style:parent-style-name="Heading_20_2"/>
    <style:style style:name="T139_1" style:family="text"/>
    <style:style style:name="P140" style:family="paragraph" style:parent-style-name="Heading_20_3"/>
    <style:style style:name="T140_1" style:family="text"/>
    <style:style style:name="T140_2" style:family="text"/>
    <style:style style:name="T140_3" style:family="text"/>
    <style:style style:name="T140_4" style:family="text"/>
    <style:style style:name="T140_5" style:family="text"/>
    <style:style style:name="T140_6" style:family="text"/>
    <style:style style:name="T140_7" style:family="text"/>
    <style:style style:name="T140_8" style:family="text"/>
    <style:style style:name="T140_9" style:family="text"/>
    <style:style style:name="P141" style:family="paragraph" style:parent-style-name="Normal">
      <style:paragraph-properties fo:margin-top="0.212cm"/>
    </style:style>
    <style:style style:name="T141_1" style:family="text">
      <style:text-properties fo:font-style="italic" style:font-style-asian="italic" style:font-style-complex="italic"/>
    </style:style>
    <style:style style:name="T141_2" style:family="text"/>
    <style:style style:name="T141_3" style:family="text"/>
    <style:style style:name="T141_4" style:family="text"/>
    <style:style style:name="T141_5" style:family="text"/>
    <style:style style:name="T141_6" style:family="text"/>
    <style:style style:name="T141_7" style:family="text"/>
    <style:style style:name="T141_8" style:family="text"/>
    <style:style style:name="T141_9" style:family="text"/>
    <style:style style:name="T141_10" style:family="text"/>
    <style:style style:name="T141_11" style:family="text"/>
    <style:style style:name="T141_12" style:family="text"/>
    <style:style style:name="T141_13" style:family="text"/>
    <style:style style:name="T141_14" style:family="text"/>
    <style:style style:name="T141_15" style:family="text"/>
    <style:style style:name="T141_16" style:family="text"/>
    <style:style style:name="T141_17" style:family="text"/>
    <style:style style:name="T141_18" style:family="text"/>
    <style:style style:name="T141_19" style:family="text"/>
    <style:style style:name="T141_20" style:family="text"/>
    <style:style style:name="T141_21" style:family="text"/>
    <style:style style:name="T141_22" style:family="text"/>
    <style:style style:name="T141_23" style:family="text"/>
    <style:style style:name="T141_24" style:family="text"/>
    <style:style style:name="T141_25" style:family="text"/>
    <style:style style:name="T141_26" style:family="text" style:parent-style-name="Normal"/>
    <style:style style:name="P142" style:family="paragraph" style:parent-style-name="Footnote_20_text"/>
    <style:style style:name="T142_1" style:family="text"/>
    <style:style style:name="T142_2" style:family="text"/>
    <style:style style:name="T142_3" style:family="text"/>
    <style:style style:name="T142_4" style:family="text"/>
    <style:style style:name="T142_5" style:family="text"/>
    <style:style style:name="T142_6" style:family="text"/>
    <style:style style:name="T142_7" style:family="text"/>
    <style:style style:name="T142_8" style:family="text"/>
    <style:style style:name="T142_9" style:family="text"/>
    <style:style style:name="T142_10" style:family="text"/>
    <style:style style:name="T142_11" style:family="text" style:parent-style-name="Normal"/>
    <style:style style:name="P143" style:family="paragraph" style:parent-style-name="Footnote_20_text"/>
    <style:style style:name="T143_1" style:family="text"/>
    <style:style style:name="T143_2" style:family="text"/>
    <style:style style:name="T143_3" style:family="text"/>
    <style:style style:name="P144" style:family="paragraph" style:parent-style-name="Normal">
      <style:paragraph-properties fo:margin-top="0.212cm"/>
    </style:style>
    <style:style style:name="T144_1" style:family="text">
      <style:text-properties fo:font-style="italic" style:font-style-asian="italic" style:font-style-complex="italic"/>
    </style:style>
    <style:style style:name="T144_2" style:family="text"/>
    <style:style style:name="T144_3" style:family="text"/>
    <style:style style:name="T144_4" style:family="text"/>
    <style:style style:name="T144_5" style:family="text"/>
    <style:style style:name="T144_6" style:family="text"/>
    <style:style style:name="T144_7" style:family="text"/>
    <style:style style:name="T144_8" style:family="text"/>
    <style:style style:name="T144_9" style:family="text"/>
    <style:style style:name="T144_10" style:family="text"/>
    <style:style style:name="T144_11" style:family="text"/>
    <style:style style:name="T144_12" style:family="text"/>
    <style:style style:name="T144_13" style:family="text"/>
    <style:style style:name="T144_14" style:family="text"/>
    <style:style style:name="T144_15" style:family="text"/>
    <style:style style:name="T144_16" style:family="text"/>
    <style:style style:name="T144_17" style:family="text"/>
    <style:style style:name="T144_18" style:family="text"/>
    <style:style style:name="T144_19" style:family="text"/>
    <style:style style:name="T144_20" style:family="text"/>
    <style:style style:name="T144_21" style:family="text"/>
    <style:style style:name="T144_22" style:family="text"/>
    <style:style style:name="T144_23" style:family="text"/>
    <style:style style:name="T144_24" style:family="text"/>
    <style:style style:name="T144_25" style:family="text"/>
    <style:style style:name="T144_26" style:family="text"/>
    <style:style style:name="T144_27" style:family="text"/>
    <style:style style:name="T144_28" style:family="text"/>
    <style:style style:name="T144_29" style:family="text"/>
    <style:style style:name="T144_30" style:family="text"/>
    <style:style style:name="P145" style:family="paragraph" style:parent-style-name="Heading_20_3"/>
    <style:style style:name="T145_1" style:family="text"/>
    <style:style style:name="T145_2" style:family="text"/>
    <style:style style:name="T145_3" style:family="text"/>
    <style:style style:name="T145_4" style:family="text"/>
    <style:style style:name="T145_5" style:family="text"/>
    <style:style style:name="T145_6" style:family="text"/>
    <style:style style:name="P146" style:family="paragraph" style:parent-style-name="Normal">
      <style:paragraph-properties fo:margin-top="0.212cm"/>
    </style:style>
    <style:style style:name="T146_1" style:family="text">
      <style:text-properties fo:font-style="italic" style:font-style-asian="italic" style:font-style-complex="italic"/>
    </style:style>
    <style:style style:name="T146_2" style:family="text"/>
    <style:style style:name="T146_3" style:family="text"/>
    <style:style style:name="T146_4" style:family="text"/>
    <style:style style:name="T146_5" style:family="text"/>
    <style:style style:name="T146_6" style:family="text"/>
    <style:style style:name="T146_7" style:family="text"/>
    <style:style style:name="T146_8" style:family="text"/>
    <style:style style:name="T146_9" style:family="text"/>
    <style:style style:name="T146_10" style:family="text"/>
    <style:style style:name="T146_11" style:family="text"/>
    <style:style style:name="P147" style:family="paragraph" style:parent-style-name="Normal">
      <style:paragraph-properties fo:margin-top="0.212cm"/>
    </style:style>
    <style:style style:name="T147_1" style:family="text">
      <style:text-properties fo:font-style="italic" style:font-style-asian="italic" style:font-style-complex="italic"/>
    </style:style>
    <style:style style:name="T147_2" style:family="text"/>
    <style:style style:name="T147_3" style:family="text"/>
    <style:style style:name="T147_4" style:family="text"/>
    <style:style style:name="T147_5" style:family="text"/>
    <style:style style:name="T147_6" style:family="text"/>
    <style:style style:name="T147_7" style:family="text"/>
    <style:style style:name="T147_8" style:family="text"/>
    <style:style style:name="T147_9" style:family="text"/>
    <style:style style:name="T147_10" style:family="text"/>
    <style:style style:name="T147_11" style:family="text"/>
    <style:style style:name="T147_12" style:family="text"/>
    <style:style style:name="T147_13" style:family="text"/>
    <style:style style:name="P148" style:family="paragraph" style:parent-style-name="Heading_20_3"/>
    <style:style style:name="T148_1" style:family="text"/>
    <style:style style:name="T148_2" style:family="text"/>
    <style:style style:name="T148_3" style:family="text"/>
    <style:style style:name="P149" style:family="paragraph" style:parent-style-name="Normal">
      <style:paragraph-properties fo:margin-top="0.212cm"/>
    </style:style>
    <style:style style:name="T149_1" style:family="text">
      <style:text-properties fo:font-style="italic" style:font-style-asian="italic" style:font-style-complex="italic"/>
    </style:style>
    <style:style style:name="T149_2" style:family="text"/>
    <style:style style:name="T149_3" style:family="text"/>
    <style:style style:name="T149_4" style:family="text"/>
    <style:style style:name="T149_5" style:family="text"/>
    <style:style style:name="T149_6" style:family="text"/>
    <style:style style:name="T149_7" style:family="text"/>
    <style:style style:name="T149_8" style:family="text"/>
    <style:style style:name="T149_9" style:family="text"/>
    <style:style style:name="T149_10" style:family="text"/>
    <style:style style:name="T149_11" style:family="text"/>
    <style:style style:name="T149_12" style:family="text"/>
    <style:style style:name="T149_13" style:family="text"/>
    <style:style style:name="T149_14" style:family="text"/>
    <style:style style:name="T149_15" style:family="text"/>
    <style:style style:name="T149_16" style:family="text"/>
    <style:style style:name="T149_17" style:family="text"/>
    <style:style style:name="T149_18" style:family="text"/>
    <style:style style:name="T149_19" style:family="text"/>
    <style:style style:name="P150" style:family="paragraph" style:parent-style-name="Normal">
      <style:paragraph-properties fo:margin-top="0.212cm"/>
    </style:style>
    <style:style style:name="T150_1" style:family="text">
      <style:text-properties fo:font-style="italic" style:font-style-asian="italic" style:font-style-complex="italic"/>
    </style:style>
    <style:style style:name="T150_2" style:family="text"/>
    <style:style style:name="T150_3" style:family="text"/>
    <style:style style:name="T150_4" style:family="text"/>
    <style:style style:name="T150_5" style:family="text"/>
    <style:style style:name="T150_6" style:family="text"/>
    <style:style style:name="T150_7" style:family="text"/>
    <style:style style:name="T150_8" style:family="text"/>
    <style:style style:name="T150_9" style:family="text"/>
    <style:style style:name="T150_10" style:family="text"/>
    <style:style style:name="T150_11" style:family="text"/>
    <style:style style:name="T150_12" style:family="text"/>
    <style:style style:name="T150_13" style:family="text"/>
    <style:style style:name="T150_14" style:family="text"/>
    <style:style style:name="P151" style:family="paragraph" style:parent-style-name="Heading_20_3"/>
    <style:style style:name="T151_1" style:family="text"/>
    <style:style style:name="T151_2" style:family="text"/>
    <style:style style:name="T151_3" style:family="text"/>
    <style:style style:name="T151_4" style:family="text"/>
    <style:style style:name="P152" style:family="paragraph" style:parent-style-name="Normal">
      <style:paragraph-properties fo:margin-top="0.212cm"/>
    </style:style>
    <style:style style:name="T152_1" style:family="text">
      <style:text-properties fo:font-style="italic" style:font-style-asian="italic" style:font-style-complex="italic"/>
    </style:style>
    <style:style style:name="T152_2" style:family="text"/>
    <style:style style:name="T152_3" style:family="text"/>
    <style:style style:name="T152_4" style:family="text"/>
    <style:style style:name="T152_5" style:family="text"/>
    <style:style style:name="T152_6" style:family="text"/>
    <style:style style:name="T152_7" style:family="text"/>
    <style:style style:name="P153" style:family="paragraph" style:parent-style-name="Normal">
      <style:paragraph-properties fo:margin-top="0.212cm"/>
    </style:style>
    <style:style style:name="T153_1" style:family="text"/>
    <style:style style:name="T153_2" style:family="text"/>
    <style:style style:name="T153_3" style:family="text"/>
    <style:style style:name="T153_4" style:family="text"/>
    <style:style style:name="T153_5" style:family="text"/>
    <style:style style:name="T153_6" style:family="text"/>
    <style:style style:name="T153_7" style:family="text"/>
    <style:style style:name="T153_8" style:family="text"/>
    <style:style style:name="T153_9" style:family="text"/>
    <style:style style:name="T153_10" style:family="text"/>
    <style:style style:name="T153_11" style:family="text" style:parent-style-name="Normal"/>
    <style:style style:name="P154" style:family="paragraph" style:parent-style-name="Footnote_20_text"/>
    <style:style style:name="T154_1" style:family="text"/>
    <style:style style:name="T154_2" style:family="text"/>
    <style:style style:name="T154_3" style:family="text"/>
    <style:style style:name="T154_4" style:family="text"/>
    <style:style style:name="T154_5" style:family="text"/>
    <style:style style:name="T154_6" style:family="text"/>
    <style:style style:name="T154_7" style:family="text"/>
    <style:style style:name="T154_8" style:family="text"/>
    <style:style style:name="T154_9" style:family="text"/>
    <style:style style:name="T154_10" style:family="text"/>
    <style:style style:name="T154_11" style:family="text"/>
    <style:style style:name="T154_12" style:family="text"/>
    <style:style style:name="T154_13" style:family="text">
      <style:text-properties fo:font-weight="bold" style:font-weight-asian="bold" style:font-weight-complex="bold"/>
    </style:style>
    <style:style style:name="T154_14" style:family="text"/>
    <style:style style:name="T154_15" style:family="text"/>
    <style:style style:name="T154_16" style:family="text"/>
    <style:style style:name="T154_17" style:family="text"/>
    <style:style style:name="T154_18" style:family="text"/>
    <style:style style:name="T154_19" style:family="text"/>
    <style:style style:name="T154_20" style:family="text"/>
    <style:style style:name="T154_21" style:family="text"/>
    <style:style style:name="T154_22" style:family="text"/>
    <style:style style:name="T154_23" style:family="text"/>
    <style:style style:name="T154_24" style:family="text"/>
    <style:style style:name="T154_25" style:family="text">
      <style:text-properties fo:language="en" fo:country="US"/>
    </style:style>
    <style:style style:name="T154_26" style:family="text"/>
    <style:style style:name="T154_27" style:family="text"/>
    <style:style style:name="T154_28" style:family="text"/>
    <style:style style:name="T154_29" style:family="text"/>
    <style:style style:name="T154_30" style:family="text"/>
    <style:style style:name="T154_31" style:family="text"/>
    <style:style style:name="T154_32" style:family="text"/>
    <style:style style:name="T154_33" style:family="text"/>
    <style:style style:name="T154_34" style:family="text"/>
    <style:style style:name="T154_35" style:family="text"/>
    <style:style style:name="T154_36" style:family="text"/>
    <style:style style:name="T154_37" style:family="text"/>
    <style:style style:name="T154_38" style:family="text"/>
    <style:style style:name="T154_39" style:family="text"/>
    <style:style style:name="T154_40" style:family="text"/>
    <style:style style:name="T154_41" style:family="text"/>
    <style:style style:name="T154_42" style:family="text"/>
    <style:style style:name="T154_43" style:family="text"/>
    <style:style style:name="T154_44" style:family="text"/>
    <style:style style:name="T154_45" style:family="text"/>
    <style:style style:name="T154_46" style:family="text"/>
    <style:style style:name="T154_47" style:family="text"/>
    <style:style style:name="T154_48" style:family="text"/>
    <style:style style:name="T154_49" style:family="text"/>
    <style:style style:name="T154_50" style:family="text"/>
    <style:style style:name="T154_51" style:family="text"/>
    <style:style style:name="T154_52" style:family="text"/>
    <style:style style:name="T154_53" style:family="text"/>
    <style:style style:name="T154_54" style:family="text"/>
    <style:style style:name="T154_55" style:family="text"/>
    <style:style style:name="T154_56" style:family="text"/>
    <style:style style:name="P155" style:family="paragraph" style:parent-style-name="Normal">
      <style:paragraph-properties fo:margin-top="0.212cm"/>
    </style:style>
    <style:style style:name="T155_1" style:family="text">
      <style:text-properties fo:font-style="italic" style:font-style-asian="italic" style:font-style-complex="italic"/>
    </style:style>
    <style:style style:name="T155_2" style:family="text"/>
    <style:style style:name="T155_3" style:family="text"/>
    <style:style style:name="T155_4" style:family="text"/>
    <style:style style:name="T155_5" style:family="text"/>
    <style:style style:name="T155_6" style:family="text"/>
    <style:style style:name="T155_7" style:family="text"/>
    <style:style style:name="T155_8" style:family="text"/>
    <style:style style:name="T155_9" style:family="text"/>
    <style:style style:name="T155_10" style:family="text"/>
    <style:style style:name="T155_11" style:family="text"/>
    <style:style style:name="T155_12" style:family="text"/>
    <style:style style:name="T155_13" style:family="text"/>
    <style:style style:name="T155_14" style:family="text"/>
    <style:style style:name="T155_15" style:family="text"/>
    <style:style style:name="T155_16" style:family="text"/>
    <style:style style:name="T155_17" style:family="text"/>
    <style:style style:name="T155_18" style:family="text"/>
    <style:style style:name="T155_19" style:family="text"/>
    <style:style style:name="T155_20" style:family="text"/>
    <style:style style:name="T155_21" style:family="text"/>
    <style:style style:name="T155_22" style:family="text"/>
    <style:style style:name="T155_23" style:family="text"/>
    <style:style style:name="P156" style:family="paragraph" style:parent-style-name="Heading_20_1"/>
    <style:style style:name="T156_1" style:family="text"/>
    <style:style style:name="P157" style:family="paragraph" style:parent-style-name="Heading_20_2"/>
    <style:style style:name="T157_1" style:family="text"/>
    <style:style style:name="T157_2" style:family="text">
      <style:text-properties fo:color="#000000"/>
    </style:style>
    <style:style style:name="T157_3" style:family="text"/>
    <style:style style:name="T157_4" style:family="text">
      <style:text-properties fo:color="#1155cc" style:text-underline-style="solid" style:text-underline-color="font-color"/>
    </style:style>
    <style:style style:name="T157_5" style:family="text"/>
    <style:style style:name="P158" style:family="paragraph" style:parent-style-name="Normal"/>
    <style:style style:name="T158_1" style:family="text"/>
    <style:style style:name="T158_2" style:family="text"/>
    <style:style style:name="T158_3" style:family="text"/>
    <style:style style:name="T158_4" style:family="text"/>
    <style:style style:name="T158_5" style:family="text"/>
    <style:style style:name="T158_6" style:family="text"/>
    <style:style style:name="T158_7" style:family="text"/>
    <style:style style:name="T158_8" style:family="text"/>
    <style:style style:name="T158_9" style:family="text">
      <style:text-properties fo:font-weight="bold" style:font-weight-asian="bold" style:font-weight-complex="bold"/>
    </style:style>
    <style:style style:name="T158_10" style:family="text"/>
    <style:style style:name="T158_11" style:family="text"/>
    <style:style style:name="T158_12" style:family="text"/>
    <style:style style:name="T158_13" style:family="text"/>
    <style:style style:name="P159" style:family="paragraph" style:parent-style-name="Normal"/>
    <style:style style:name="T159_1" style:family="text"/>
    <style:style style:name="T159_2" style:family="text"/>
    <style:style style:name="T159_3" style:family="text"/>
    <style:style style:name="T159_4" style:family="text"/>
    <style:style style:name="T159_5" style:family="text"/>
    <style:style style:name="T159_6" style:family="text"/>
    <style:style style:name="T159_7" style:family="text"/>
    <style:style style:name="P160" style:family="paragraph" style:parent-style-name="Normal"/>
    <style:style style:name="T160_1" style:family="text"/>
    <style:style style:name="T160_2" style:family="text">
      <style:text-properties fo:font-weight="bold" style:font-weight-asian="bold" style:font-weight-complex="bold"/>
    </style:style>
    <style:style style:name="T160_3" style:family="text"/>
    <style:style style:name="T160_4" style:family="text">
      <style:text-properties fo:font-style="italic" style:font-style-asian="italic" style:font-style-complex="italic"/>
    </style:style>
    <style:style style:name="T160_5" style:family="text"/>
    <style:style style:name="T160_6" style:family="text">
      <style:text-properties fo:font-style="italic" style:font-style-asian="italic" style:font-style-complex="italic"/>
    </style:style>
    <style:style style:name="T160_7" style:family="text"/>
    <style:style style:name="P161" style:family="paragraph" style:parent-style-name="Normal"/>
    <style:style style:name="T161_1" style:family="text"/>
    <style:style style:name="T161_2" style:family="text">
      <style:text-properties fo:font-weight="bold" style:font-weight-asian="bold" style:font-weight-complex="bold"/>
    </style:style>
    <style:style style:name="T161_3" style:family="text">
      <style:text-properties fo:font-weight="bold" style:font-weight-asian="bold" style:font-weight-complex="bold"/>
    </style:style>
    <style:style style:name="T161_4" style:family="text"/>
    <style:style style:name="T161_5" style:family="text"/>
    <style:style style:name="T161_6" style:family="text">
      <style:text-properties fo:font-style="italic" style:font-style-asian="italic" style:font-style-complex="italic"/>
    </style:style>
    <style:style style:name="T161_7" style:family="text">
      <style:text-properties fo:font-style="italic" style:font-style-asian="italic" style:font-style-complex="italic"/>
    </style:style>
    <style:style style:name="T161_8" style:family="text">
      <style:text-properties fo:font-style="italic" style:font-style-asian="italic" style:font-style-complex="italic"/>
    </style:style>
    <style:style style:name="T161_9" style:family="text"/>
    <style:style style:name="T161_10" style:family="text"/>
    <style:style style:name="T161_11" style:family="text"/>
    <style:style style:name="T161_12" style:family="text"/>
    <style:style style:name="T161_13" style:family="text"/>
    <style:style style:name="T161_14" style:family="text"/>
    <style:style style:name="T161_15" style:family="text"/>
    <style:style style:name="P162" style:family="paragraph" style:parent-style-name="Bull"/>
    <style:style style:name="T162_1" style:family="text">
      <style:text-properties fo:font-style="italic" style:font-style-asian="italic" style:font-style-complex="italic" fo:font-weight="bold" style:font-weight-asian="bold" style:font-weight-complex="bold"/>
    </style:style>
    <style:style style:name="T162_2" style:family="text">
      <style:text-properties fo:font-style="italic" style:font-style-asian="italic" style:font-style-complex="italic" fo:font-weight="bold" style:font-weight-asian="bold"/>
    </style:style>
    <style:style style:name="T162_3" style:family="text">
      <style:text-properties fo:font-style="italic" style:font-style-asian="italic" style:font-style-complex="italic" fo:font-weight="bold" style:font-weight-asian="bold" style:font-weight-complex="bold"/>
    </style:style>
    <style:style style:name="T162_4" style:family="text">
      <style:text-properties fo:font-weight="bold" style:font-weight-asian="bold" style:font-weight-complex="bold"/>
    </style:style>
    <style:style style:name="T162_5" style:family="text"/>
    <style:style style:name="T162_6" style:family="text"/>
    <style:style style:name="T162_7" style:family="text"/>
    <style:style style:name="T162_8" style:family="text"/>
    <style:style style:name="T162_9" style:family="text"/>
    <style:style style:name="T162_10" style:family="text"/>
    <style:style style:name="T162_11" style:family="text"/>
    <style:style style:name="P163" style:family="paragraph" style:parent-style-name="Bull"/>
    <style:style style:name="T163_1" style:family="text">
      <style:text-properties fo:font-style="italic" style:font-style-asian="italic" style:font-style-complex="italic" fo:font-weight="bold" style:font-weight-asian="bold" style:font-weight-complex="bold"/>
    </style:style>
    <style:style style:name="T163_2" style:family="text">
      <style:text-properties fo:font-style="italic" style:font-style-asian="italic" style:font-style-complex="italic" fo:font-weight="bold" style:font-weight-asian="bold" style:font-weight-complex="bold"/>
    </style:style>
    <style:style style:name="T163_3" style:family="text">
      <style:text-properties fo:font-style="italic" style:font-style-asian="italic" style:font-style-complex="italic" fo:font-weight="bold" style:font-weight-asian="bold" style:font-weight-complex="bold"/>
    </style:style>
    <style:style style:name="T163_4" style:family="text">
      <style:text-properties fo:font-style="italic" style:font-style-asian="italic" style:font-style-complex="italic" fo:font-weight="bold" style:font-weight-asian="bold" style:font-weight-complex="bold"/>
    </style:style>
    <style:style style:name="T163_5" style:family="text"/>
    <style:style style:name="T163_6" style:family="text"/>
    <style:style style:name="T163_7" style:family="text"/>
    <style:style style:name="T163_8" style:family="text"/>
    <style:style style:name="T163_9" style:family="text"/>
    <style:style style:name="T163_10" style:family="text"/>
    <style:style style:name="T163_11" style:family="text"/>
    <style:style style:name="T163_12" style:family="text"/>
    <style:style style:name="T163_13" style:family="text"/>
    <style:style style:name="T163_14" style:family="text"/>
    <style:style style:name="P164" style:family="paragraph" style:parent-style-name="Bull"/>
    <style:style style:name="T164_1" style:family="text">
      <style:text-properties fo:font-style="italic" style:font-style-asian="italic" style:font-style-complex="italic" fo:font-weight="bold" style:font-weight-asian="bold" style:font-weight-complex="bold"/>
    </style:style>
    <style:style style:name="T164_2" style:family="text">
      <style:text-properties fo:font-style="italic" style:font-style-asian="italic" style:font-style-complex="italic" fo:font-weight="bold" style:font-weight-asian="bold" style:font-weight-complex="bold"/>
    </style:style>
    <style:style style:name="T164_3" style:family="text">
      <style:text-properties fo:font-style="italic" style:font-style-asian="italic" style:font-style-complex="italic" fo:font-weight="bold" style:font-weight-asian="bold" style:font-weight-complex="bold"/>
    </style:style>
    <style:style style:name="T164_4" style:family="text">
      <style:text-properties fo:font-style="italic" style:font-style-asian="italic" style:font-style-complex="italic" fo:font-weight="bold" style:font-weight-asian="bold" style:font-weight-complex="bold"/>
    </style:style>
    <style:style style:name="T164_5" style:family="text">
      <style:text-properties fo:font-style="italic" style:font-style-asian="italic" style:font-style-complex="italic"/>
    </style:style>
    <style:style style:name="T164_6" style:family="text">
      <style:text-properties fo:font-style="italic" style:font-style-asian="italic" style:font-style-complex="italic"/>
    </style:style>
    <style:style style:name="T164_7" style:family="text"/>
    <style:style style:name="T164_8" style:family="text"/>
    <style:style style:name="T164_9" style:family="text"/>
    <style:style style:name="T164_10" style:family="text"/>
    <style:style style:name="T164_11" style:family="text"/>
    <style:style style:name="P165" style:family="paragraph" style:parent-style-name="Normal"/>
    <style:style style:name="T165_1" style:family="text"/>
    <style:style style:name="T165_2" style:family="text"/>
    <style:style style:name="T165_3" style:family="text"/>
    <style:style style:name="T165_4" style:family="text"/>
    <style:style style:name="T165_5" style:family="text"/>
    <style:style style:name="T165_6" style:family="text"/>
    <style:style style:name="T165_7" style:family="text"/>
    <style:style style:name="T165_8" style:family="text"/>
    <style:style style:name="T165_9" style:family="text"/>
    <style:style style:name="T165_10" style:family="text"/>
    <style:style style:name="T165_11" style:family="text"/>
    <style:style style:name="T165_12" style:family="text"/>
    <style:style style:name="T165_13" style:family="text"/>
    <style:style style:name="T165_14" style:family="text"/>
    <style:style style:name="T165_15" style:family="text"/>
    <style:style style:name="T165_16" style:family="text"/>
    <style:style style:name="T165_17" style:family="text"/>
    <style:style style:name="T165_18" style:family="text"/>
    <style:style style:name="T165_19" style:family="text"/>
    <style:style style:name="T165_20" style:family="text"/>
    <style:style style:name="T165_21" style:family="text"/>
    <style:style style:name="T165_22" style:family="text"/>
    <style:style style:name="T165_23" style:family="text"/>
    <style:style style:name="T165_24" style:family="text"/>
    <style:style style:name="T165_25" style:family="text"/>
    <style:style style:name="T165_26" style:family="text"/>
    <style:style style:name="T165_27" style:family="text"/>
    <style:style style:name="T165_28" style:family="text"/>
    <style:style style:name="T165_29" style:family="text"/>
    <style:style style:name="T165_30" style:family="text"/>
    <style:style style:name="T165_31" style:family="text"/>
    <style:style style:name="T165_32" style:family="text"/>
    <style:style style:name="T165_33" style:family="text"/>
    <style:style style:name="T165_34" style:family="text"/>
    <style:style style:name="T165_35" style:family="text"/>
    <style:style style:name="P166" style:family="paragraph" style:parent-style-name="Heading_20_2"/>
    <style:style style:name="T166_1" style:family="text"/>
    <style:style style:name="P167" style:family="paragraph" style:parent-style-name="Normal"/>
    <style:style style:name="T167_1" style:family="text"/>
    <style:style style:name="T167_2" style:family="text"/>
    <style:style style:name="T167_3" style:family="text"/>
    <style:style style:name="T167_4" style:family="text"/>
    <style:style style:name="T167_5" style:family="text"/>
    <style:style style:name="T167_6" style:family="text"/>
    <style:style style:name="T167_7" style:family="text"/>
    <style:style style:name="T167_8" style:family="text"/>
    <style:style style:name="T167_9" style:family="text"/>
    <style:style style:name="T167_10" style:family="text"/>
    <style:style style:name="T167_11" style:family="text"/>
    <style:style style:name="T167_12" style:family="text"/>
    <style:style style:name="T167_13" style:family="text"/>
    <style:style style:name="T167_14" style:family="text"/>
    <style:style style:name="T167_15" style:family="text"/>
    <style:style style:name="T167_16" style:family="text"/>
    <style:style style:name="T167_17" style:family="text"/>
    <style:style style:name="T167_18" style:family="text"/>
    <style:style style:name="T167_19" style:family="text"/>
    <style:style style:name="T167_20" style:family="text"/>
    <style:style style:name="T167_21" style:family="text"/>
    <style:style style:name="T167_22" style:family="text"/>
    <style:style style:name="T167_23" style:family="text"/>
    <style:style style:name="T167_24" style:family="text"/>
    <style:style style:name="P168" style:family="paragraph" style:parent-style-name="Normal"/>
    <style:style style:name="T168_1" style:family="text"/>
    <style:style style:name="T168_2" style:family="text"/>
    <style:style style:name="T168_3" style:family="text">
      <style:text-properties fo:font-weight="bold" style:font-weight-asian="bold" style:font-weight-complex="bold"/>
    </style:style>
    <style:style style:name="T168_4" style:family="text">
      <style:text-properties fo:font-weight="bold" style:font-weight-asian="bold" style:font-weight-complex="bold"/>
    </style:style>
    <style:style style:name="T168_5" style:family="text">
      <style:text-properties fo:font-weight="bold" style:font-weight-asian="bold" style:font-weight-complex="bold"/>
    </style:style>
    <style:style style:name="T168_6" style:family="text">
      <style:text-properties fo:font-weight="bold" style:font-weight-asian="bold" style:font-weight-complex="bold"/>
    </style:style>
    <style:style style:name="T168_7" style:family="text">
      <style:text-properties fo:font-weight="bold" style:font-weight-asian="bold" style:font-weight-complex="bold"/>
    </style:style>
    <style:style style:name="T168_8" style:family="text">
      <style:text-properties fo:font-weight="bold" style:font-weight-asian="bold" style:font-weight-complex="bold"/>
    </style:style>
    <style:style style:name="T168_9" style:family="text"/>
    <style:style style:name="T168_10" style:family="text"/>
    <style:style style:name="T168_11" style:family="text">
      <style:text-properties fo:color="#00b050" fo:font-weight="bold" style:font-weight-asian="bold" style:font-weight-complex="bold"/>
    </style:style>
    <style:style style:name="T168_12" style:family="text">
      <style:text-properties fo:color="#00b050"/>
    </style:style>
    <style:style style:name="T168_13" style:family="text"/>
    <style:style style:name="T168_14" style:family="text"/>
    <style:style style:name="T168_15" style:family="text"/>
    <style:style style:name="T168_16" style:family="text"/>
    <style:style style:name="T168_17" style:family="text"/>
    <style:style style:name="T168_18" style:family="text"/>
    <style:style style:name="T168_19" style:family="text"/>
    <style:style style:name="T168_20" style:family="text"/>
    <style:style style:name="T168_21" style:family="text"/>
    <style:style style:name="T168_22" style:family="text"/>
    <style:style style:name="T168_23" style:family="text"/>
    <style:style style:name="T168_24" style:family="text"/>
    <style:style style:name="T168_25" style:family="text"/>
    <style:style style:name="T168_26" style:family="text"/>
    <style:style style:name="T168_27" style:family="text"/>
    <style:style style:name="T168_28" style:family="text"/>
    <style:style style:name="T168_29" style:family="text"/>
    <style:style style:name="T168_30" style:family="text"/>
    <style:style style:name="T168_31" style:family="text"/>
    <style:style style:name="T168_32" style:family="text"/>
    <style:style style:name="T168_33" style:family="text"/>
    <style:style style:name="T168_34" style:family="text"/>
    <style:style style:name="P169" style:family="paragraph" style:parent-style-name="Normal"/>
    <style:style style:name="T169_1" style:family="text"/>
    <style:style style:name="T169_2" style:family="text"/>
    <style:style style:name="T169_3" style:family="text"/>
    <style:style style:name="T169_4" style:family="text"/>
    <style:style style:name="T169_5" style:family="text"/>
    <style:style style:name="T169_6" style:family="text"/>
    <style:style style:name="P170" style:family="paragraph" style:parent-style-name="Normal"/>
    <style:style style:name="T170_1" style:family="text">
      <style:text-properties fo:font-weight="bold" style:font-weight-asian="bold" style:font-weight-complex="bold"/>
    </style:style>
    <style:style style:name="T170_2" style:family="text">
      <style:text-properties fo:font-weight="bold" style:font-weight-asian="bold" style:font-weight-complex="bold"/>
    </style:style>
    <style:style style:name="T170_3" style:family="text">
      <style:text-properties fo:font-weight="bold" style:font-weight-asian="bold" style:font-weight-complex="bold"/>
    </style:style>
    <style:style style:name="T170_4" style:family="text">
      <style:text-properties fo:font-weight="bold" style:font-weight-asian="bold" style:font-weight-complex="bold"/>
    </style:style>
    <style:style style:name="T170_5" style:family="text">
      <style:text-properties fo:font-weight="bold" style:font-weight-asian="bold" style:font-weight-complex="bold"/>
    </style:style>
    <style:style style:name="T170_6" style:family="text"/>
    <style:style style:name="T170_7" style:family="text"/>
    <style:style style:name="T170_8" style:family="text"/>
    <style:style style:name="T170_9" style:family="text"/>
    <style:style style:name="T170_10" style:family="text"/>
    <style:style style:name="T170_11" style:family="text"/>
    <style:style style:name="T170_12" style:family="text"/>
    <style:style style:name="T170_13" style:family="text"/>
    <style:style style:name="T170_14" style:family="text"/>
    <style:style style:name="T170_15" style:family="text"/>
    <style:style style:name="T170_16" style:family="text"/>
    <style:style style:name="T170_17" style:family="text"/>
    <style:style style:name="T170_18" style:family="text"/>
    <style:style style:name="T170_19" style:family="text"/>
    <style:style style:name="T170_20" style:family="text"/>
    <style:style style:name="T170_21" style:family="text"/>
    <style:style style:name="T170_22" style:family="text"/>
    <style:style style:name="P171" style:family="paragraph" style:parent-style-name="Bull"/>
    <style:style style:name="T171_1" style:family="text">
      <style:text-properties fo:font-weight="bold" style:font-weight-asian="bold" style:font-weight-complex="bold"/>
    </style:style>
    <style:style style:name="T171_2" style:family="text">
      <style:text-properties fo:font-weight="bold" style:font-weight-asian="bold" style:font-weight-complex="bold"/>
    </style:style>
    <style:style style:name="T171_3" style:family="text">
      <style:text-properties fo:font-weight="bold" style:font-weight-asian="bold" style:font-weight-complex="bold"/>
    </style:style>
    <style:style style:name="T171_4" style:family="text">
      <style:text-properties fo:font-weight="bold" style:font-weight-asian="bold" style:font-weight-complex="bold"/>
    </style:style>
    <style:style style:name="T171_5" style:family="text">
      <style:text-properties fo:font-weight="bold" style:font-weight-asian="bold" style:font-weight-complex="bold"/>
    </style:style>
    <style:style style:name="T171_6" style:family="text"/>
    <style:style style:name="T171_7" style:family="text"/>
    <style:style style:name="T171_8" style:family="text"/>
    <style:style style:name="T171_9" style:family="text"/>
    <style:style style:name="T171_10" style:family="text"/>
    <style:style style:name="T171_11" style:family="text"/>
    <style:style style:name="T171_12" style:family="text"/>
    <style:style style:name="T171_13" style:family="text"/>
    <style:style style:name="T171_14" style:family="text"/>
    <style:style style:name="T171_15" style:family="text"/>
    <style:style style:name="T171_16" style:family="text"/>
    <style:style style:name="T171_17" style:family="text"/>
    <style:style style:name="T171_18" style:family="text"/>
    <style:style style:name="T171_19" style:family="text"/>
    <style:style style:name="T171_20" style:family="text"/>
    <style:style style:name="T171_21" style:family="text"/>
    <style:style style:name="T171_22" style:family="text"/>
    <style:style style:name="T171_23" style:family="text"/>
    <style:style style:name="P172" style:family="paragraph" style:parent-style-name="Bull"/>
    <style:style style:name="T172_1" style:family="text">
      <style:text-properties fo:font-weight="bold" style:font-weight-asian="bold" style:font-weight-complex="bold"/>
    </style:style>
    <style:style style:name="T172_2" style:family="text">
      <style:text-properties fo:font-weight="bold" style:font-weight-asian="bold" style:font-weight-complex="bold"/>
    </style:style>
    <style:style style:name="T172_3" style:family="text">
      <style:text-properties fo:font-weight="bold" style:font-weight-asian="bold" style:font-weight-complex="bold"/>
    </style:style>
    <style:style style:name="T172_4" style:family="text">
      <style:text-properties fo:font-weight="bold" style:font-weight-asian="bold" style:font-weight-complex="bold"/>
    </style:style>
    <style:style style:name="T172_5" style:family="text">
      <style:text-properties fo:font-weight="bold" style:font-weight-asian="bold" style:font-weight-complex="bold"/>
    </style:style>
    <style:style style:name="T172_6" style:family="text">
      <style:text-properties fo:font-weight="bold" style:font-weight-asian="bold" style:font-weight-complex="bold"/>
    </style:style>
    <style:style style:name="T172_7" style:family="text">
      <style:text-properties fo:font-weight="bold" style:font-weight-asian="bold" style:font-weight-complex="bold"/>
    </style:style>
    <style:style style:name="T172_8" style:family="text">
      <style:text-properties fo:font-weight="bold" style:font-weight-asian="bold" style:font-weight-complex="bold"/>
    </style:style>
    <style:style style:name="T172_9" style:family="text">
      <style:text-properties fo:font-weight="bold" style:font-weight-asian="bold" style:font-weight-complex="bold"/>
    </style:style>
    <style:style style:name="T172_10" style:family="text"/>
    <style:style style:name="T172_11" style:family="text"/>
    <style:style style:name="T172_12" style:family="text"/>
    <style:style style:name="T172_13" style:family="text"/>
    <style:style style:name="T172_14" style:family="text"/>
    <style:style style:name="T172_15" style:family="text"/>
    <style:style style:name="T172_16" style:family="text"/>
    <style:style style:name="T172_17" style:family="text"/>
    <style:style style:name="T172_18" style:family="text"/>
    <style:style style:name="T172_19" style:family="text"/>
    <style:style style:name="T172_20" style:family="text"/>
    <style:style style:name="T172_21" style:family="text"/>
    <style:style style:name="T172_22" style:family="text"/>
    <style:style style:name="T172_23" style:family="text"/>
    <style:style style:name="T172_24" style:family="text"/>
    <style:style style:name="T172_25" style:family="text"/>
    <style:style style:name="T172_26" style:family="text"/>
    <style:style style:name="T172_27" style:family="text"/>
    <style:style style:name="T172_28" style:family="text"/>
    <style:style style:name="T172_29" style:family="text"/>
    <style:style style:name="T172_30" style:family="text"/>
    <style:style style:name="T172_31" style:family="text"/>
    <style:style style:name="T172_32" style:family="text"/>
    <style:style style:name="T172_33" style:family="text"/>
    <style:style style:name="P173" style:family="paragraph" style:parent-style-name="Normal"/>
    <style:style style:name="T173_1" style:family="text"/>
    <style:style style:name="T173_2" style:family="text"/>
    <style:style style:name="T173_3" style:family="text"/>
    <style:style style:name="P174" style:family="paragraph" style:parent-style-name="Bull"/>
    <style:style style:name="T174_1" style:family="text"/>
    <style:style style:name="T174_2" style:family="text"/>
    <style:style style:name="T174_3" style:family="text"/>
    <style:style style:name="T174_4" style:family="text"/>
    <style:style style:name="T174_5" style:family="text"/>
    <style:style style:name="T174_6" style:family="text"/>
    <style:style style:name="T174_7" style:family="text"/>
    <style:style style:name="T174_8" style:family="text"/>
    <style:style style:name="P175" style:family="paragraph" style:parent-style-name="Bull"/>
    <style:style style:name="T175_1" style:family="text"/>
    <style:style style:name="T175_2" style:family="text"/>
    <style:style style:name="T175_3" style:family="text"/>
    <style:style style:name="T175_4" style:family="text"/>
    <style:style style:name="T175_5" style:family="text"/>
    <style:style style:name="T175_6" style:family="text"/>
    <style:style style:name="T175_7" style:family="text"/>
    <style:style style:name="T175_8" style:family="text"/>
    <style:style style:name="T175_9" style:family="text"/>
    <style:style style:name="T175_10" style:family="text"/>
    <style:style style:name="T175_11" style:family="text"/>
    <style:style style:name="T175_12" style:family="text"/>
    <style:style style:name="T175_13" style:family="text"/>
    <style:style style:name="T175_14" style:family="text"/>
    <style:style style:name="T175_15" style:family="text"/>
    <style:style style:name="P176" style:family="paragraph" style:parent-style-name="Bull">
      <style:paragraph-properties fo:line-height="108%"/>
    </style:style>
    <style:style style:name="T176_1" style:family="text"/>
    <style:style style:name="T176_2" style:family="text"/>
    <style:style style:name="T176_3" style:family="text"/>
    <style:style style:name="T176_4" style:family="text"/>
    <style:style style:name="T176_5" style:family="text"/>
    <style:style style:name="T176_6" style:family="text"/>
    <style:style style:name="T176_7" style:family="text"/>
    <style:style style:name="T176_8" style:family="text"/>
    <style:style style:name="T176_9" style:family="text"/>
    <style:style style:name="T176_10" style:family="text"/>
    <style:style style:name="T176_11" style:family="text"/>
    <style:style style:name="T176_12" style:family="text"/>
    <style:style style:name="T176_13" style:family="text"/>
    <style:style style:name="T176_14" style:family="text"/>
    <style:style style:name="T176_15" style:family="text"/>
    <style:style style:name="T176_16" style:family="text"/>
    <style:style style:name="T176_17" style:family="text"/>
    <style:style style:name="T176_18" style:family="text"/>
    <style:style style:name="T176_19" style:family="text"/>
    <style:style style:name="T176_20" style:family="text"/>
    <style:style style:name="T176_21" style:family="text"/>
    <style:style style:name="T176_22" style:family="text">
      <style:text-properties style:text-underline-style="solid" style:text-underline-color="font-color"/>
    </style:style>
    <style:style style:name="T176_23" style:family="text">
      <style:text-properties style:text-underline-style="solid" style:text-underline-color="font-color"/>
    </style:style>
    <style:style style:name="T176_24" style:family="text"/>
    <style:style style:name="T176_25" style:family="text"/>
    <style:style style:name="T176_26" style:family="text"/>
    <style:style style:name="T176_27" style:family="text"/>
    <style:style style:name="T176_28" style:family="text" style:parent-style-name="Bull"/>
    <style:style style:name="P177" style:family="paragraph" style:parent-style-name="Footnote_20_text"/>
    <style:style style:name="T177_1" style:family="text"/>
    <style:style style:name="T177_2" style:family="text">
      <style:text-properties style:text-underline-style="solid" style:text-underline-color="font-color"/>
    </style:style>
    <style:style style:name="T177_3" style:family="text"/>
    <style:style style:name="T177_4" style:family="text"/>
    <style:style style:name="T177_5" style:family="text">
      <style:text-properties style:text-underline-style="solid" style:text-underline-color="font-color"/>
    </style:style>
    <style:style style:name="T177_6" style:family="text"/>
    <style:style style:name="T177_7" style:family="text"/>
    <style:style style:name="T177_8" style:family="text"/>
    <style:style style:name="T177_9" style:family="text"/>
    <style:style style:name="T177_10" style:family="text"/>
    <style:style style:name="T177_11" style:family="text"/>
    <style:style style:name="T177_12" style:family="text"/>
    <style:style style:name="T177_13" style:family="text"/>
    <style:style style:name="T177_14" style:family="text"/>
    <style:style style:name="T177_15" style:family="text"/>
    <style:style style:name="T177_16" style:family="text"/>
    <style:style style:name="T177_17" style:family="text"/>
    <style:style style:name="T177_18" style:family="text"/>
    <style:style style:name="T177_19" style:family="text"/>
    <style:style style:name="T177_20" style:family="text"/>
    <style:style style:name="T177_21" style:family="text"/>
    <style:style style:name="T177_22" style:family="text"/>
    <style:style style:name="T177_23" style:family="text"/>
    <style:style style:name="T177_24" style:family="text"/>
    <style:style style:name="T177_25" style:family="text"/>
    <style:style style:name="T177_26" style:family="text"/>
    <style:style style:name="T177_27" style:family="text"/>
    <style:style style:name="T177_28" style:family="text"/>
    <style:style style:name="T177_29" style:family="text"/>
    <style:style style:name="T177_30" style:family="text"/>
    <style:style style:name="P178" style:family="paragraph" style:parent-style-name="Heading_20_2"/>
    <style:style style:name="T178_1" style:family="text"/>
    <style:style style:name="P179" style:family="paragraph" style:parent-style-name="Normal"/>
    <style:style style:name="T179_1" style:family="text"/>
    <style:style style:name="T179_2" style:family="text"/>
    <style:style style:name="T179_3" style:family="text"/>
    <style:style style:name="T179_4" style:family="text"/>
    <style:style style:name="T179_5" style:family="text"/>
    <style:style style:name="T179_6" style:family="text"/>
    <style:style style:name="T179_7" style:family="text"/>
    <style:style style:name="T179_8" style:family="text"/>
    <style:style style:name="T179_9" style:family="text"/>
    <style:style style:name="T179_10" style:family="text"/>
    <style:style style:name="T179_11" style:family="text"/>
    <style:style style:name="T179_12" style:family="text"/>
    <style:style style:name="T179_13" style:family="text"/>
    <style:style style:name="T179_14" style:family="text"/>
    <style:style style:name="T179_15" style:family="text"/>
    <style:style style:name="T179_16" style:family="text"/>
    <style:style style:name="T179_17" style:family="text"/>
    <style:style style:name="T179_18" style:family="text"/>
    <style:style style:name="T179_19" style:family="text"/>
    <style:style style:name="T179_20" style:family="text"/>
    <style:style style:name="T179_21" style:family="text"/>
    <style:style style:name="P180" style:family="paragraph" style:parent-style-name="Heading_20_1">
      <style:paragraph-properties fo:keep-together="always"/>
    </style:style>
    <style:style style:name="T180_1" style:family="text"/>
    <style:style style:name="T180_2" style:family="text"/>
    <style:style style:name="P181" style:family="paragraph" style:parent-style-name="Normal">
      <style:paragraph-properties fo:margin-top="0cm" fo:keep-with-next="always"/>
    </style:style>
    <style:style style:name="Table5" style:family="table">
      <style:table-properties table:align="left" style:width="18.449cm" style:rel-width="102.6%" fo:margin-left="0cm"/>
    </style:style>
    <style:style style:name="Column14" style:family="table-column">
      <style:table-column-properties style:column-width="3.108cm"/>
    </style:style>
    <style:style style:name="Column15" style:family="table-column">
      <style:table-column-properties style:column-width="2.214cm"/>
    </style:style>
    <style:style style:name="Column16" style:family="table-column">
      <style:table-column-properties style:column-width="2.424cm"/>
    </style:style>
    <style:style style:name="Column17" style:family="table-column">
      <style:table-column-properties style:column-width="8.246cm"/>
    </style:style>
    <style:style style:name="Column18" style:family="table-column">
      <style:table-column-properties style:column-width="2.457cm"/>
    </style:style>
    <style:style style:name="Row34" style:family="table-row">
      <style:table-row-properties style:min-row-height="0.743cm"/>
    </style:style>
    <style:style style:name="Cell79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Table">
      <style:paragraph-properties fo:margin-top="0.106cm" fo:margin-bottom="0.106cm"/>
    </style:style>
    <style:style style:name="T18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8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8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82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8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Table">
      <style:paragraph-properties fo:margin-top="0.106cm" fo:margin-bottom="0.106cm"/>
    </style:style>
    <style:style style:name="T18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35" style:family="table-row">
      <style:table-row-properties style:min-row-height="0.714cm"/>
    </style:style>
    <style:style style:name="Cell81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Table">
      <style:paragraph-properties fo:margin-top="0.106cm" fo:margin-bottom="0.106cm"/>
    </style:style>
    <style:style style:name="T18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Table">
      <style:paragraph-properties fo:margin-top="0.106cm" fo:margin-bottom="0.106cm"/>
    </style:style>
    <style:style style:name="T18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83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Table">
      <style:paragraph-properties fo:margin-top="0.106cm" fo:margin-bottom="0.106cm"/>
    </style:style>
    <style:style style:name="T18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4" style:family="table-cell">
      <style:table-cell-properties fo:background-color="#b8e08c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Table">
      <style:paragraph-properties fo:margin-top="0.106cm" fo:margin-bottom="0.106cm"/>
    </style:style>
    <style:style style:name="T18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36" style:family="table-row">
      <style:table-row-properties style:min-row-height="0.714cm"/>
    </style:style>
    <style:style style:name="Cell85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Table">
      <style:paragraph-properties fo:margin-top="0.106cm" fo:margin-bottom="0.106cm"/>
    </style:style>
    <style:style style:name="T18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Table">
      <style:paragraph-properties fo:margin-top="0.106cm" fo:margin-bottom="0.106cm"/>
    </style:style>
    <style:style style:name="T18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87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Table">
      <style:paragraph-properties fo:margin-top="0.106cm" fo:margin-bottom="0.106cm"/>
    </style:style>
    <style:style style:name="T19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Table">
      <style:paragraph-properties fo:margin-top="0.106cm" fo:margin-bottom="0.106cm"/>
    </style:style>
    <style:style style:name="T19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92" style:family="paragraph" style:parent-style-name="Normal">
      <style:text-properties fo:background-color="#00ff00"/>
    </style:style>
    <style:style style:name="Table6" style:family="table">
      <style:table-properties table:align="left" style:width="18.503cm" style:rel-width="102.9%" fo:margin-left="-0.259cm"/>
    </style:style>
    <style:style style:name="Column19" style:family="table-column">
      <style:table-column-properties style:column-width="5.502cm"/>
    </style:style>
    <style:style style:name="Column20" style:family="table-column">
      <style:table-column-properties style:column-width="6.251cm"/>
    </style:style>
    <style:style style:name="Column21" style:family="table-column">
      <style:table-column-properties style:column-width="6.75cm"/>
    </style:style>
    <style:style style:name="Row37" style:family="table-row"/>
    <style:style style:name="Cell89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left" fo:margin-top="0.106cm" fo:margin-bottom="0.106cm"/>
    </style:style>
    <style:style style:name="T1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0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left" fo:margin-top="0.106cm"/>
    </style:style>
    <style:style style:name="T1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95" style:family="paragraph" style:parent-style-name="Normal">
      <style:paragraph-properties fo:text-align="left" fo:margin-top="0.106cm" fo:margin-bottom="0.106cm"/>
    </style:style>
    <style:style style:name="T1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9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9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1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left" fo:margin-top="0.106cm" fo:margin-bottom="0.106cm"/>
    </style:style>
    <style:style style:name="T1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38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left" fo:margin-top="0.106cm" fo:margin-bottom="0.106cm"/>
    </style:style>
    <style:style style:name="T1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19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97_3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left" fo:margin-top="0.106cm"/>
    </style:style>
    <style:style style:name="T1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9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9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99" style:family="paragraph" style:parent-style-name="Normal">
      <style:paragraph-properties fo:text-align="left" fo:margin-top="0.106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0" style:family="paragraph" style:parent-style-name="Normal">
      <style:paragraph-properties fo:text-align="left" fo:margin-top="0.106cm"/>
    </style:style>
    <style:style style:name="T2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1" style:family="paragraph" style:parent-style-name="Normal">
      <style:paragraph-properties fo:text-align="left" fo:margin-top="0.106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202" style:family="paragraph" style:parent-style-name="Normal">
      <style:paragraph-properties fo:text-align="left" fo:margin-top="0.106cm"/>
    </style:style>
    <style:style style:name="T2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3" style:family="paragraph" style:parent-style-name="Normal">
      <style:paragraph-properties fo:text-align="left" fo:margin-top="0.106cm"/>
      <style:text-properties style:font-name="Arial" fo:font-size="7pt" style:font-name-asian="Arial" style:font-size-asian="7pt" style:font-name-complex="Arial" style:font-size-complex="7pt" fo:language="en" fo:language-asian="en" fo:language-complex="ar" fo:country="GB" fo:country-asian="US" fo:country-complex="SA"/>
    </style:style>
    <style:style style:name="P204" style:family="paragraph" style:parent-style-name="Normal">
      <style:paragraph-properties fo:text-align="left" fo:margin-top="0.106cm" fo:margin-bottom="0.106cm"/>
    </style:style>
    <style:style style:name="T2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4" style:family="table-cell">
      <style:table-cell-properties fo:background-color="#b8e08c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left" fo:margin-top="0.106cm"/>
    </style:style>
    <style:style style:name="T2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06" style:family="paragraph" style:parent-style-name="Normal">
      <style:paragraph-properties fo:text-align="left" fo:margin-top="0.106cm"/>
    </style:style>
    <style:style style:name="T2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7" style:family="paragraph" style:parent-style-name="Normal">
      <style:paragraph-properties fo:text-align="left" fo:margin-top="0.106cm"/>
    </style:style>
    <style:style style:name="T2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0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0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0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0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7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7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8" style:family="paragraph" style:parent-style-name="Normal">
      <style:paragraph-properties fo:text-align="left" fo:margin-top="0.106cm"/>
    </style:style>
    <style:style style:name="T2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0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0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0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09" style:family="paragraph" style:parent-style-name="Normal">
      <style:paragraph-properties fo:text-align="left" fo:margin-top="0.106cm" fo:margin-bottom="0.106cm"/>
    </style:style>
    <style:style style:name="T2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0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0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0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10" style:family="paragraph" style:parent-style-name="Heading_20_2"/>
    <style:style style:name="T210_1" style:family="text"/>
    <style:style style:name="P211" style:family="paragraph" style:parent-style-name="Normal"/>
    <style:style style:name="T211_1" style:family="text"/>
    <style:style style:name="T211_2" style:family="text"/>
    <style:style style:name="P212" style:family="paragraph" style:parent-style-name="Normal"/>
    <style:style style:name="T212_1" style:family="text"/>
    <style:style style:name="T212_2" style:family="text">
      <style:text-properties fo:font-weight="bold" style:font-weight-asian="bold" style:font-weight-complex="bold"/>
    </style:style>
    <style:style style:name="T212_3" style:family="text"/>
    <style:style style:name="T212_4" style:family="text"/>
    <style:style style:name="P213" style:family="paragraph" style:parent-style-name="Heading_20_3"/>
    <style:style style:name="T213_1" style:family="text"/>
    <style:style style:name="P214" style:family="paragraph" style:parent-style-name="Normal"/>
    <style:style style:name="T214_1" style:family="text"/>
    <style:style style:name="P215" style:family="paragraph" style:parent-style-name="Normal"/>
    <style:style style:name="T215_1" style:family="text"/>
    <style:style style:name="T215_2" style:family="text"/>
    <style:style style:name="T215_3" style:family="text" style:parent-style-name="Internet_20_link">
      <style:text-properties fo:font-weight="bold" style:font-weight-asian="bold" style:font-weight-complex="bold"/>
    </style:style>
    <style:style style:name="T215_4" style:family="text"/>
    <style:style style:name="P216" style:family="paragraph" style:parent-style-name="Normal"/>
    <style:style style:name="T216_1" style:family="text"/>
    <style:style style:name="T216_2" style:family="text">
      <style:text-properties fo:font-weight="bold" style:font-weight-asian="bold" style:font-weight-complex="bold"/>
    </style:style>
    <style:style style:name="T216_3" style:family="text"/>
    <style:style style:name="T216_4" style:family="text">
      <style:text-properties fo:font-weight="bold" style:font-weight-asian="bold" style:font-weight-complex="bold"/>
    </style:style>
    <style:style style:name="T216_5" style:family="text"/>
    <style:style style:name="T216_6" style:family="text"/>
    <style:style style:name="T216_7" style:family="text">
      <style:text-properties fo:font-weight="bold" style:font-weight-asian="bold" style:font-weight-complex="bold"/>
    </style:style>
    <style:style style:name="T216_8" style:family="text"/>
    <style:style style:name="P217" style:family="paragraph" style:parent-style-name="Normal"/>
    <style:style style:name="T217_1" style:family="text"/>
    <style:style style:name="T217_2" style:family="text" style:parent-style-name="Normal"/>
    <style:style style:name="P218" style:family="paragraph" style:parent-style-name="Footnote_20_text"/>
    <style:style style:name="T218_1" style:family="text"/>
    <style:style style:name="T218_2" style:family="text"/>
    <style:style style:name="T218_3" style:family="text" style:parent-style-name="Internet_20_link"/>
    <style:style style:name="T218_4" style:family="text"/>
    <style:style style:name="T218_5" style:family="text"/>
    <style:style style:name="T218_6" style:family="text"/>
    <style:style style:name="T218_7" style:family="text"/>
    <style:style style:name="T218_8" style:family="text" style:parent-style-name="Normal"/>
    <style:style style:name="P219" style:family="paragraph" style:parent-style-name="Footnote_20_text"/>
    <style:style style:name="T219_1" style:family="text"/>
    <style:style style:name="T219_2" style:family="text"/>
    <style:style style:name="T219_3" style:family="text" style:parent-style-name="Internet_20_link"/>
    <style:style style:name="T219_4" style:family="text"/>
    <style:style style:name="P220" style:family="paragraph" style:parent-style-name="Normal"/>
    <style:style style:name="T220_1" style:family="text">
      <style:text-properties fo:language-asian="en" fo:country-asian="GB"/>
    </style:style>
    <style:style style:name="T220_2" style:family="text"/>
    <style:style style:name="T220_3" style:family="text"/>
    <style:style style:name="T220_4" style:family="text"/>
    <style:style style:name="T220_5" style:family="text"/>
    <style:style style:name="T220_6" style:family="text"/>
    <style:style style:name="T220_7" style:family="text"/>
    <style:style style:name="T220_8" style:family="text"/>
    <style:style style:name="T220_9" style:family="text">
      <style:text-properties fo:language-asian="en" fo:country-asian="GB"/>
    </style:style>
    <style:style style:name="T220_10" style:family="text">
      <style:text-properties fo:language-asian="en" fo:country-asian="GB"/>
    </style:style>
    <style:style style:name="T220_11" style:family="text">
      <style:text-properties fo:language-asian="en" fo:country-asian="GB"/>
    </style:style>
    <style:style style:name="T220_12" style:family="text">
      <style:text-properties fo:language-asian="en" fo:country-asian="GB"/>
    </style:style>
    <style:style style:name="T220_13" style:family="text">
      <style:text-properties fo:language-asian="en" fo:country-asian="GB"/>
    </style:style>
    <style:style style:name="T220_14" style:family="text">
      <style:text-properties fo:language-asian="en" fo:country-asian="GB"/>
    </style:style>
    <style:style style:name="T220_15" style:family="text">
      <style:text-properties fo:language-asian="en" fo:country-asian="GB"/>
    </style:style>
    <style:style style:name="T220_16" style:family="text">
      <style:text-properties fo:language-asian="en" fo:country-asian="GB"/>
    </style:style>
    <style:style style:name="T220_17" style:family="text">
      <style:text-properties fo:language-asian="en" fo:country-asian="GB"/>
    </style:style>
    <style:style style:name="T220_18" style:family="text">
      <style:text-properties fo:language-asian="en" fo:country-asian="GB"/>
    </style:style>
    <style:style style:name="T220_19" style:family="text">
      <style:text-properties fo:language-asian="en" fo:country-asian="GB"/>
    </style:style>
    <style:style style:name="T220_20" style:family="text">
      <style:text-properties fo:language-asian="en" fo:country-asian="GB"/>
    </style:style>
    <style:style style:name="T220_21" style:family="text">
      <style:text-properties fo:language-asian="en" fo:country-asian="GB"/>
    </style:style>
    <style:style style:name="T220_22" style:family="text">
      <style:text-properties fo:language-asian="en" fo:country-asian="GB"/>
    </style:style>
    <style:style style:name="T220_23" style:family="text">
      <style:text-properties fo:language-asian="en" fo:country-asian="GB"/>
    </style:style>
    <style:style style:name="T220_24" style:family="text">
      <style:text-properties fo:language-asian="en" fo:country-asian="GB"/>
    </style:style>
    <style:style style:name="T220_25" style:family="text">
      <style:text-properties fo:language-asian="en" fo:country-asian="GB"/>
    </style:style>
    <style:style style:name="T220_26" style:family="text">
      <style:text-properties fo:language-asian="en" fo:country-asian="GB"/>
    </style:style>
    <style:style style:name="T220_27" style:family="text">
      <style:text-properties fo:language-asian="en" fo:country-asian="GB"/>
    </style:style>
    <style:style style:name="P221" style:family="paragraph" style:parent-style-name="Normal"/>
    <style:style style:name="T221_1" style:family="text"/>
    <style:style style:name="T221_2" style:family="text"/>
    <style:style style:name="T221_3" style:family="text"/>
    <style:style style:name="T221_4" style:family="text"/>
    <style:style style:name="T221_5" style:family="text"/>
    <style:style style:name="T221_6" style:family="text"/>
    <style:style style:name="T221_7" style:family="text"/>
    <style:style style:name="T221_8" style:family="text">
      <style:text-properties fo:language-asian="en" fo:country-asian="GB"/>
    </style:style>
    <style:style style:name="T221_9" style:family="text"/>
    <style:style style:name="T221_10" style:family="text"/>
    <style:style style:name="T221_11" style:family="text"/>
    <style:style style:name="T221_12" style:family="text"/>
    <style:style style:name="T221_13" style:family="text"/>
    <style:style style:name="T221_14" style:family="text"/>
    <style:style style:name="T221_15" style:family="text"/>
    <style:style style:name="P222" style:family="paragraph" style:parent-style-name="Normal"/>
    <style:style style:name="T222_1" style:family="text"/>
    <style:style style:name="T222_2" style:family="text"/>
    <style:style style:name="T222_3" style:family="text" style:parent-style-name="Internet_20_link"/>
    <style:style style:name="T222_4" style:family="text" style:parent-style-name="Internet_20_link"/>
    <style:style style:name="T222_5" style:family="text" style:parent-style-name="Internet_20_link"/>
    <style:style style:name="T222_6" style:family="text" style:parent-style-name="Internet_20_link"/>
    <style:style style:name="T222_7" style:family="text" style:parent-style-name="Internet_20_link"/>
    <style:style style:name="T222_8" style:family="text" style:parent-style-name="Internet_20_link"/>
    <style:style style:name="T222_9" style:family="text" style:parent-style-name="Internet_20_link"/>
    <style:style style:name="T222_10" style:family="text" style:parent-style-name="Internet_20_link"/>
    <style:style style:name="T222_11" style:family="text" style:parent-style-name="Internet_20_link"/>
    <style:style style:name="T222_12" style:family="text" style:parent-style-name="Internet_20_link"/>
    <style:style style:name="T222_13" style:family="text" style:parent-style-name="Internet_20_link"/>
    <style:style style:name="T222_14" style:family="text" style:parent-style-name="Internet_20_link"/>
    <style:style style:name="T222_15" style:family="text" style:parent-style-name="Internet_20_link"/>
    <style:style style:name="T222_16" style:family="text" style:parent-style-name="Internet_20_link"/>
    <style:style style:name="T222_17" style:family="text" style:parent-style-name="Internet_20_link"/>
    <style:style style:name="T222_18" style:family="text" style:parent-style-name="Internet_20_link"/>
    <style:style style:name="T222_19" style:family="text" style:parent-style-name="Internet_20_link"/>
    <style:style style:name="T222_20" style:family="text" style:parent-style-name="Internet_20_link"/>
    <style:style style:name="T222_21" style:family="text" style:parent-style-name="Internet_20_link"/>
    <style:style style:name="T222_22" style:family="text" style:parent-style-name="Internet_20_link"/>
    <style:style style:name="T222_23" style:family="text" style:parent-style-name="Internet_20_link"/>
    <style:style style:name="T222_24" style:family="text" style:parent-style-name="Internet_20_link"/>
    <style:style style:name="T222_25" style:family="text" style:parent-style-name="Internet_20_link"/>
    <style:style style:name="T222_26" style:family="text" style:parent-style-name="Internet_20_link"/>
    <style:style style:name="T222_27" style:family="text" style:parent-style-name="Internet_20_link"/>
    <style:style style:name="T222_28" style:family="text" style:parent-style-name="Internet_20_link"/>
    <style:style style:name="T222_29" style:family="text" style:parent-style-name="Internet_20_link"/>
    <style:style style:name="T222_30" style:family="text" style:parent-style-name="Internet_20_link"/>
    <style:style style:name="T222_31" style:family="text">
      <style:text-properties style:font-weight-complex="bold"/>
    </style:style>
    <style:style style:name="T222_32" style:family="text" style:parent-style-name="Normal">
      <style:text-properties style:font-weight-complex="bold"/>
    </style:style>
    <style:style style:name="P223" style:family="paragraph" style:parent-style-name="Footnote_20_text"/>
    <style:style style:name="T223_1" style:family="text"/>
    <style:style style:name="T223_2" style:family="text">
      <style:text-properties style:font-weight-complex="bold"/>
    </style:style>
    <style:style style:name="T223_3" style:family="text">
      <style:text-properties style:font-weight-complex="bold"/>
    </style:style>
    <style:style style:name="T223_4" style:family="text"/>
    <style:style style:name="T223_5" style:family="text"/>
    <style:style style:name="T223_6" style:family="text"/>
    <style:style style:name="T223_7" style:family="text"/>
    <style:style style:name="T223_8" style:family="text"/>
    <style:style style:name="T223_9" style:family="text"/>
    <style:style style:name="T223_10" style:family="text"/>
    <style:style style:name="T223_11" style:family="text"/>
    <style:style style:name="T223_12" style:family="text"/>
    <style:style style:name="T223_13" style:family="text" style:parent-style-name="Normal">
      <style:text-properties style:text-position="super 58%" fo:color="#000000"/>
    </style:style>
    <style:style style:name="P224" style:family="paragraph" style:parent-style-name="Footnote_20_text"/>
    <style:style style:name="T224_1" style:family="text"/>
    <style:style style:name="T224_2" style:family="text">
      <style:text-properties style:font-name="Cambria" style:font-name-complex="Cambria"/>
    </style:style>
    <style:style style:name="T224_3" style:family="text"/>
    <style:style style:name="T224_4" style:family="text"/>
    <style:style style:name="T224_5" style:family="text"/>
    <style:style style:name="T224_6" style:family="text"/>
    <style:style style:name="T224_7" style:family="text"/>
    <style:style style:name="T224_8" style:family="text"/>
    <style:style style:name="T224_9" style:family="text"/>
    <style:style style:name="T224_10" style:family="text">
      <style:text-properties fo:color="#000000"/>
    </style:style>
    <style:style style:name="T224_11" style:family="text">
      <style:text-properties fo:color="#000000"/>
    </style:style>
    <style:style style:name="T224_12" style:family="text">
      <style:text-properties fo:color="#000000"/>
    </style:style>
    <style:style style:name="T224_13" style:family="text">
      <style:text-properties fo:color="#000000"/>
    </style:style>
    <style:style style:name="T224_14" style:family="text">
      <style:text-properties fo:font-style="italic" style:font-style-asian="italic" style:font-style-complex="italic" fo:color="#000000"/>
    </style:style>
    <style:style style:name="T224_15" style:family="text">
      <style:text-properties fo:font-style="italic" style:font-style-asian="italic" style:font-style-complex="italic" fo:color="#000000"/>
    </style:style>
    <style:style style:name="T224_16" style:family="text">
      <style:text-properties fo:color="#000000"/>
    </style:style>
    <style:style style:name="T224_17" style:family="text">
      <style:text-properties fo:font-style="italic" style:font-style-asian="italic" style:font-style-complex="italic" fo:color="#000000"/>
    </style:style>
    <style:style style:name="T224_18" style:family="text">
      <style:text-properties fo:color="#000000"/>
    </style:style>
    <style:style style:name="T224_19" style:family="text">
      <style:text-properties fo:color="#000000"/>
    </style:style>
    <style:style style:name="T224_20" style:family="text">
      <style:text-properties fo:color="#000000"/>
    </style:style>
    <style:style style:name="T224_21" style:family="text">
      <style:text-properties fo:color="#000000"/>
    </style:style>
    <style:style style:name="T224_22" style:family="text">
      <style:text-properties fo:color="#000000"/>
    </style:style>
    <style:style style:name="P225" style:family="paragraph" style:parent-style-name="Heading_20_2"/>
    <style:style style:name="T225_1" style:family="text"/>
    <style:style style:name="T225_2" style:family="text"/>
    <style:style style:name="T225_3" style:family="text"/>
    <style:style style:name="P226" style:family="paragraph" style:parent-style-name="Normal"/>
    <style:style style:name="T226_1" style:family="text"/>
    <style:style style:name="T226_2" style:family="text"/>
    <style:style style:name="T226_3" style:family="text"/>
    <style:style style:name="P227" style:family="paragraph" style:parent-style-name="Heading_20_2"/>
    <style:style style:name="T227_1" style:family="text"/>
    <style:style style:name="P228" style:family="paragraph" style:parent-style-name="Normal"/>
    <style:style style:name="T228_1" style:family="text"/>
    <style:style style:name="T228_2" style:family="text"/>
    <style:style style:name="T228_3" style:family="text"/>
    <style:style style:name="T228_4" style:family="text"/>
    <style:style style:name="T228_5" style:family="text"/>
    <style:style style:name="T228_6" style:family="text"/>
    <style:style style:name="T228_7" style:family="text"/>
    <style:style style:name="T228_8" style:family="text"/>
    <style:style style:name="T228_9" style:family="text"/>
    <style:style style:name="T228_10" style:family="text"/>
    <style:style style:name="T228_11" style:family="text"/>
    <style:style style:name="P229" style:family="paragraph" style:parent-style-name="Normal"/>
    <style:style style:name="P230" style:family="paragraph" style:parent-style-name="Normal"/>
    <style:style style:name="Table7" style:family="table">
      <style:table-properties table:align="left" style:width="18.244cm" fo:margin-left="0cm"/>
    </style:style>
    <style:style style:name="Column22" style:family="table-column">
      <style:table-column-properties style:column-width="2.805cm" style:use-optimal-column-width="false"/>
    </style:style>
    <style:style style:name="Column23" style:family="table-column">
      <style:table-column-properties style:column-width="2.138cm" style:use-optimal-column-width="false"/>
    </style:style>
    <style:style style:name="Column24" style:family="table-column">
      <style:table-column-properties style:column-width="1.801cm" style:use-optimal-column-width="false"/>
    </style:style>
    <style:style style:name="Column25" style:family="table-column">
      <style:table-column-properties style:column-width="8.437cm" style:use-optimal-column-width="false"/>
    </style:style>
    <style:style style:name="Column26" style:family="table-column">
      <style:table-column-properties style:column-width="3.064cm" style:use-optimal-column-width="false"/>
    </style:style>
    <style:style style:name="Row39" style:family="table-row">
      <style:table-row-properties style:min-row-height="0.714cm" style:use-optimal-row-height="false"/>
    </style:style>
    <style:style style:name="Cell95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Table">
      <style:paragraph-properties fo:margin-top="0.106cm" fo:margin-bottom="0.106cm"/>
    </style:style>
    <style:style style:name="T2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9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Table">
      <style:paragraph-properties fo:margin-top="0.106cm" fo:margin-bottom="0.106cm"/>
    </style:style>
    <style:style style:name="T23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40" style:family="table-row">
      <style:table-row-properties style:min-row-height="0.714cm" style:use-optimal-row-height="false"/>
    </style:style>
    <style:style style:name="Cell97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Table">
      <style:paragraph-properties fo:margin-top="0.106cm" fo:margin-bottom="0.106cm"/>
    </style:style>
    <style:style style:name="T23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Table">
      <style:paragraph-properties fo:margin-top="0.106cm" fo:margin-bottom="0.106cm"/>
    </style:style>
    <style:style style:name="T2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99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Table">
      <style:paragraph-properties fo:margin-top="0.106cm" fo:margin-bottom="0.106cm"/>
    </style:style>
    <style:style style:name="T23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00" style:family="table-cell">
      <style:table-cell-properties fo:background-color="#92d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Table">
      <style:paragraph-properties fo:margin-top="0.106cm" fo:margin-bottom="0.106cm"/>
    </style:style>
    <style:style style:name="T23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41" style:family="table-row">
      <style:table-row-properties style:min-row-height="0.714cm" style:use-optimal-row-height="false"/>
    </style:style>
    <style:style style:name="Cell101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Table">
      <style:paragraph-properties fo:margin-top="0.106cm" fo:margin-bottom="0.106cm"/>
    </style:style>
    <style:style style:name="T23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Table">
      <style:paragraph-properties fo:margin-top="0.106cm" fo:margin-bottom="0.106cm"/>
    </style:style>
    <style:style style:name="T23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3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103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Table">
      <style:paragraph-properties fo:margin-top="0.106cm" fo:margin-bottom="0.106cm"/>
    </style:style>
    <style:style style:name="T23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Table">
      <style:paragraph-properties fo:margin-top="0.106cm" fo:margin-bottom="0.106cm"/>
    </style:style>
    <style:style style:name="T24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0_3" style:family="text">
      <style:text-properties style:font-style-complex="italic" style:font-name="Arial Unicode MS" fo:font-size="11pt" style:font-name-asian="Arial Unicode MS" style:font-size-asian="11pt" style:font-name-complex="Arial Unicode MS" style:font-size-complex="11pt" fo:language="en" fo:language-asian="en" fo:language-complex="ar" fo:country="GB" fo:country-asian="US" fo:country-complex="SA"/>
    </style:style>
    <style:style style:name="T240_4" style:family="text">
      <style:text-properties style:font-style-complex="italic" style:font-name="Calibri" fo:font-size="11pt" style:font-name-asian="Arial Unicode MS" style:font-size-asian="11pt" style:font-name-complex="Calibri" style:font-size-complex="11pt" fo:language="en" fo:language-asian="en" fo:language-complex="ar" fo:country="GB" fo:country-asian="US" fo:country-complex="SA"/>
    </style:style>
    <style:style style:name="P241" style:family="paragraph" style:parent-style-name="Normal"/>
    <style:style style:name="Table8" style:family="table">
      <style:table-properties table:align="left" style:width="18.297cm" fo:margin-left="-0.206cm"/>
    </style:style>
    <style:style style:name="Column27" style:family="table-column">
      <style:table-column-properties style:column-width="4.762cm" style:use-optimal-column-width="false"/>
    </style:style>
    <style:style style:name="Column28" style:family="table-column">
      <style:table-column-properties style:column-width="5.847cm" style:use-optimal-column-width="false"/>
    </style:style>
    <style:style style:name="Column29" style:family="table-column">
      <style:table-column-properties style:column-width="7.687cm" style:use-optimal-column-width="false"/>
    </style:style>
    <style:style style:name="Row42" style:family="table-row">
      <style:table-row-properties style:min-row-height="0.482cm" style:use-optimal-row-height="false"/>
    </style:style>
    <style:style style:name="Cell105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Table">
      <style:paragraph-properties fo:margin-top="0.106cm" fo:margin-bottom="0.106cm"/>
    </style:style>
    <style:style style:name="T2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6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Table">
      <style:paragraph-properties fo:margin-top="0.106cm" fo:margin-bottom="0.106cm"/>
    </style:style>
    <style:style style:name="T2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7" style:family="table-cell">
      <style:table-cell-properties fo:background-color="#dfebf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Table">
      <style:paragraph-properties fo:margin-top="0.106cm" fo:margin-bottom="0.106cm"/>
    </style:style>
    <style:style style:name="T2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43" style:family="table-row">
      <style:table-row-properties style:use-optimal-row-height="fals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left" fo:margin-top="0.106cm" fo:margin-bottom="0.106cm"/>
    </style:style>
    <style:style style:name="T2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left" fo:margin-top="0.106cm"/>
    </style:style>
    <style:style style:name="T2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47" style:family="paragraph" style:parent-style-name="Normal">
      <style:paragraph-properties fo:text-align="left" fo:margin-top="0.212cm" fo:margin-bottom="0.106cm"/>
    </style:style>
    <style:style style:name="T2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0" style:family="table-cell">
      <style:table-cell-properties fo:background-color="#b8e08c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left" fo:margin-top="0.106cm"/>
    </style:style>
    <style:style style:name="T2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49" style:family="paragraph" style:parent-style-name="Normal">
      <style:paragraph-properties fo:text-align="left" fo:margin-top="0.106cm"/>
    </style:style>
    <style:style style:name="T2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9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9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49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50" style:family="paragraph" style:parent-style-name="Normal">
      <style:paragraph-properties fo:text-align="left" fo:margin-top="0.106cm" fo:margin-bottom="0.106cm"/>
    </style:style>
    <style:style style:name="T2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0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0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4" style:family="table-row">
      <style:table-row-properties style:use-optimal-row-height="fals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left" fo:margin-top="0.106cm" fo:margin-bottom="0.106cm"/>
    </style:style>
    <style:style style:name="T2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left" fo:margin-top="0.106cm" fo:margin-bottom="0.106cm"/>
    </style:style>
    <style:style style:name="T2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3" style:family="table-cell">
      <style:table-cell-properties fo:background-color="#b8e08c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left" fo:margin-top="0.106cm"/>
    </style:style>
    <style:style style:name="T2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54" style:family="paragraph" style:parent-style-name="Normal">
      <style:paragraph-properties fo:text-align="left" fo:margin-top="0.106cm"/>
    </style:style>
    <style:style style:name="T2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4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4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4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4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4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4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55" style:family="paragraph" style:parent-style-name="Normal">
      <style:paragraph-properties fo:text-align="left" fo:margin-top="0.212cm" fo:margin-bottom="0.106cm"/>
    </style:style>
    <style:style style:name="T2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5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5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5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5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5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5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5" style:family="table-row">
      <style:table-row-properties style:use-optimal-row-height="fals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left" fo:margin-top="0.106cm" fo:margin-bottom="0.106cm"/>
    </style:style>
    <style:style style:name="T2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left" fo:margin-top="0.106cm" fo:margin-bottom="0.106cm"/>
    </style:style>
    <style:style style:name="T2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6" style:family="table-cell">
      <style:table-cell-properties fo:background-color="#83c93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left" fo:margin-top="0.106cm"/>
    </style:style>
    <style:style style:name="T2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59" style:family="paragraph" style:parent-style-name="Normal">
      <style:paragraph-properties fo:text-align="left" fo:margin-top="0.106cm"/>
    </style:style>
    <style:style style:name="T2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60" style:family="paragraph" style:parent-style-name="Normal">
      <style:paragraph-properties fo:text-align="left" fo:margin-top="0.212cm"/>
    </style:style>
    <style:style style:name="T2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61" style:family="paragraph" style:parent-style-name="Normal">
      <style:paragraph-properties fo:text-align="left" fo:margin-top="0.212cm"/>
    </style:style>
    <style:style style:name="T2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62" style:family="paragraph" style:parent-style-name="Normal">
      <style:paragraph-properties fo:text-align="left" fo:margin-top="0.212cm" fo:margin-bottom="0.106cm"/>
    </style:style>
    <style:style style:name="T2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6" style:family="table-row">
      <style:table-row-properties style:min-row-height="2.498cm" style:use-optimal-row-height="fals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left" fo:margin-top="0.106cm" fo:margin-bottom="0.106cm"/>
    </style:style>
    <style:style style:name="T2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text-align="left" fo:margin-top="0.106cm" fo:margin-bottom="0.106cm"/>
    </style:style>
    <style:style style:name="T2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9" style:family="table-cell">
      <style:table-cell-properties fo:background-color="#92d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left" fo:margin-top="0.106cm"/>
    </style:style>
    <style:style style:name="T2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66" style:family="paragraph" style:parent-style-name="Normal">
      <style:paragraph-properties fo:text-align="left" fo:margin-top="0.106cm" fo:margin-bottom="0.106cm"/>
    </style:style>
    <style:style style:name="T2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7" style:family="table-row">
      <style:table-row-properties style:use-optimal-row-height="fals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left" fo:margin-top="0.106cm" fo:margin-bottom="0.106cm"/>
    </style:style>
    <style:style style:name="T2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left" fo:margin-top="0.106cm" fo:margin-bottom="0.106cm"/>
    </style:style>
    <style:style style:name="T2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2" style:family="table-cell">
      <style:table-cell-properties fo:background-color="#92d05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left" fo:margin-top="0.106cm"/>
    </style:style>
    <style:style style:name="T2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6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70" style:family="paragraph" style:parent-style-name="Normal">
      <style:paragraph-properties fo:text-align="left" fo:margin-top="0.106cm" fo:margin-bottom="0.106cm"/>
    </style:style>
    <style:style style:name="T2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7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7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71" style:family="paragraph" style:parent-style-name="Heading_20_2"/>
    <style:style style:name="T271_1" style:family="text"/>
    <style:style style:name="P272" style:family="paragraph" style:parent-style-name="Heading_20_3"/>
    <style:style style:name="T272_1" style:family="text"/>
    <style:style style:name="T272_2" style:family="text"/>
    <style:style style:name="T272_3" style:family="text"/>
    <style:style style:name="T272_4" style:family="text"/>
    <style:style style:name="T272_5" style:family="text"/>
    <style:style style:name="T272_6" style:family="text"/>
    <style:style style:name="T272_7" style:family="text"/>
    <style:style style:name="T272_8" style:family="text"/>
    <style:style style:name="P273" style:family="paragraph" style:parent-style-name="Normal"/>
    <style:style style:name="T273_1" style:family="text">
      <style:text-properties style:font-weight-complex="bold"/>
    </style:style>
    <style:style style:name="T273_2" style:family="text">
      <style:text-properties fo:font-weight="bold" style:font-weight-asian="bold"/>
    </style:style>
    <style:style style:name="T273_3" style:family="text">
      <style:text-properties style:font-weight-complex="bold"/>
    </style:style>
    <style:style style:name="T273_4" style:family="text">
      <style:text-properties style:font-weight-complex="bold"/>
    </style:style>
    <style:style style:name="T273_5" style:family="text"/>
    <style:style style:name="T273_6" style:family="text">
      <style:text-properties style:font-weight-complex="bold"/>
    </style:style>
    <style:style style:name="T273_7" style:family="text"/>
    <style:style style:name="T273_8" style:family="text"/>
    <style:style style:name="T273_9" style:family="text"/>
    <style:style style:name="T273_10" style:family="text"/>
    <style:style style:name="T273_11" style:family="text"/>
    <style:style style:name="T273_12" style:family="text"/>
    <style:style style:name="T273_13" style:family="text"/>
    <style:style style:name="T273_14" style:family="text"/>
    <style:style style:name="T273_15" style:family="text"/>
    <style:style style:name="T273_16" style:family="text"/>
    <style:style style:name="T273_17" style:family="text"/>
    <style:style style:name="P274" style:family="paragraph" style:parent-style-name="Normal"/>
    <style:style style:name="T274_1" style:family="text"/>
    <style:style style:name="T274_2" style:family="text"/>
    <style:style style:name="T274_3" style:family="text"/>
    <style:style style:name="T274_4" style:family="text"/>
    <style:style style:name="T274_5" style:family="text"/>
    <style:style style:name="T274_6" style:family="text"/>
    <style:style style:name="T274_7" style:family="text"/>
    <style:style style:name="T274_8" style:family="text"/>
    <style:style style:name="T274_9" style:family="text"/>
    <style:style style:name="T274_10" style:family="text"/>
    <style:style style:name="T274_11" style:family="text"/>
    <style:style style:name="T274_12" style:family="text"/>
    <style:style style:name="T274_13" style:family="text"/>
    <style:style style:name="T274_14" style:family="text"/>
    <style:style style:name="T274_15" style:family="text"/>
    <style:style style:name="T274_16" style:family="text"/>
    <style:style style:name="T274_17" style:family="text"/>
    <style:style style:name="T274_18" style:family="text"/>
    <style:style style:name="T274_19" style:family="text"/>
    <style:style style:name="T274_20" style:family="text"/>
    <style:style style:name="T274_21" style:family="text"/>
    <style:style style:name="T274_22" style:family="text"/>
    <style:style style:name="T274_23" style:family="text"/>
    <style:style style:name="T274_24" style:family="text"/>
    <style:style style:name="T274_25" style:family="text"/>
    <style:style style:name="T274_26" style:family="text"/>
    <style:style style:name="T274_27" style:family="text"/>
    <style:style style:name="T274_28" style:family="text"/>
    <style:style style:name="T274_29" style:family="text"/>
    <style:style style:name="T274_30" style:family="text"/>
    <style:style style:name="P275" style:family="paragraph" style:parent-style-name="Normal"/>
    <style:style style:name="T275_1" style:family="text"/>
    <style:style style:name="T275_2" style:family="text"/>
    <style:style style:name="T275_3" style:family="text"/>
    <style:style style:name="T275_4" style:family="text"/>
    <style:style style:name="T275_5" style:family="text"/>
    <style:style style:name="T275_6" style:family="text"/>
    <style:style style:name="T275_7" style:family="text"/>
    <style:style style:name="T275_8" style:family="text"/>
    <style:style style:name="T275_9" style:family="text"/>
    <style:style style:name="T275_10" style:family="text"/>
    <style:style style:name="T275_11" style:family="text"/>
    <style:style style:name="T275_12" style:family="text"/>
    <style:style style:name="T275_13" style:family="text"/>
    <style:style style:name="T275_14" style:family="text" style:parent-style-name="Internet_20_link"/>
    <style:style style:name="T275_15" style:family="text"/>
    <style:style style:name="T275_16" style:family="text"/>
    <style:style style:name="T275_17" style:family="text" style:parent-style-name="Internet_20_link"/>
    <style:style style:name="T275_18" style:family="text"/>
    <style:style style:name="T275_19" style:family="text"/>
    <style:style style:name="T275_20" style:family="text"/>
    <style:style style:name="T275_21" style:family="text"/>
    <style:style style:name="T275_22" style:family="text"/>
    <style:style style:name="T275_23" style:family="text"/>
    <style:style style:name="T275_24" style:family="text"/>
    <style:style style:name="T275_25" style:family="text" style:parent-style-name="Internet_20_link"/>
    <style:style style:name="T275_26" style:family="text"/>
    <style:style style:name="T275_27" style:family="text"/>
    <style:style style:name="T275_28" style:family="text"/>
    <style:style style:name="P276" style:family="paragraph" style:parent-style-name="Heading_20_3"/>
    <style:style style:name="T276_1" style:family="text"/>
    <style:style style:name="T276_2" style:family="text"/>
    <style:style style:name="T276_3" style:family="text"/>
    <style:style style:name="T276_4" style:family="text"/>
    <style:style style:name="T276_5" style:family="text"/>
    <style:style style:name="T276_6" style:family="text"/>
    <style:style style:name="T276_7" style:family="text"/>
    <style:style style:name="T276_8" style:family="text"/>
    <style:style style:name="T276_9" style:family="text"/>
    <style:style style:name="P277" style:family="paragraph" style:parent-style-name="Normal">
      <style:paragraph-properties fo:margin-bottom="0.318cm"/>
    </style:style>
    <style:style style:name="T277_1" style:family="text"/>
    <style:style style:name="T277_2" style:family="text">
      <style:text-properties fo:font-weight="bold" style:font-weight-asian="bold" style:font-weight-complex="bold"/>
    </style:style>
    <style:style style:name="T277_3" style:family="text"/>
    <style:style style:name="T277_4" style:family="text"/>
    <style:style style:name="T277_5" style:family="text"/>
    <style:style style:name="T277_6" style:family="text"/>
    <style:style style:name="T277_7" style:family="text"/>
    <style:style style:name="T277_8" style:family="text"/>
    <style:style style:name="T277_9" style:family="text"/>
    <style:style style:name="T277_10" style:family="text"/>
    <style:style style:name="T277_11" style:family="text"/>
    <style:style style:name="T277_12" style:family="text"/>
    <style:style style:name="T277_13" style:family="text"/>
    <style:style style:name="T277_14" style:family="text"/>
    <style:style style:name="T277_15" style:family="text"/>
    <style:style style:name="T277_16" style:family="text"/>
    <style:style style:name="T277_17" style:family="text"/>
    <style:style style:name="T277_18" style:family="text"/>
    <style:style style:name="T277_19" style:family="text"/>
    <style:style style:name="T277_20" style:family="text"/>
    <style:style style:name="T277_21" style:family="text"/>
    <style:style style:name="Table9" style:family="table">
      <style:table-properties table:align="left" style:width="17.992cm" fo:margin-left="0cm"/>
    </style:style>
    <style:style style:name="Column30" style:family="table-column">
      <style:table-column-properties style:column-width="17.992cm" style:use-optimal-column-width="false"/>
    </style:style>
    <style:style style:name="Row48" style:family="table-row">
      <style:table-row-properties style:min-row-height="0.529cm" style:use-optimal-row-height="false"/>
    </style:style>
    <style:style style:name="Cell12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/>
    <style:style style:name="T27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7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7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279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fo:clip="rect(0cm 0cm 0.422cm 0cm)" style:flow-with-text="false" style:run-through="foreground" draw:auto-grow-height="false" draw:auto-grow-width="false"/>
    </style:style>
    <style:style style:name="T27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80" style:family="paragraph" style:parent-style-name="Normal"/>
    <style:style style:name="T28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8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8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80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80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281" style:family="paragraph" style:parent-style-name="Normal">
      <style:paragraph-properties fo:margin-bottom="0.212cm"/>
    </style:style>
    <style:style style:name="T28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282" style:family="paragraph" style:parent-style-name="Heading_20_3"/>
    <style:style style:name="T282_1" style:family="text"/>
    <style:style style:name="T282_2" style:family="text"/>
    <style:style style:name="T282_3" style:family="text"/>
    <style:style style:name="T282_4" style:family="text"/>
    <style:style style:name="T282_5" style:family="text"/>
    <style:style style:name="T282_6" style:family="text"/>
    <style:style style:name="T282_7" style:family="text"/>
    <style:style style:name="T282_8" style:family="text"/>
    <style:style style:name="T282_9" style:family="text"/>
    <style:style style:name="T282_10" style:family="text"/>
    <style:style style:name="P283" style:family="paragraph" style:parent-style-name="Normal"/>
    <style:style style:name="T283_1" style:family="text"/>
    <style:style style:name="T283_2" style:family="text">
      <style:text-properties fo:font-weight="bold" style:font-weight-asian="bold" style:font-weight-complex="bold"/>
    </style:style>
    <style:style style:name="T283_3" style:family="text">
      <style:text-properties fo:font-weight="bold" style:font-weight-asian="bold" style:font-weight-complex="bold"/>
    </style:style>
    <style:style style:name="T283_4" style:family="text">
      <style:text-properties fo:font-weight="bold" style:font-weight-asian="bold" style:font-weight-complex="bold"/>
    </style:style>
    <style:style style:name="T283_5" style:family="text">
      <style:text-properties fo:font-weight="bold" style:font-weight-asian="bold" style:font-weight-complex="bold"/>
    </style:style>
    <style:style style:name="T283_6" style:family="text"/>
    <style:style style:name="T283_7" style:family="text"/>
    <style:style style:name="T283_8" style:family="text"/>
    <style:style style:name="T283_9" style:family="text"/>
    <style:style style:name="T283_10" style:family="text"/>
    <style:style style:name="T283_11" style:family="text"/>
    <style:style style:name="T283_12" style:family="text"/>
    <style:style style:name="P284" style:family="paragraph" style:parent-style-name="Normal"/>
    <style:style style:name="T284_1" style:family="text"/>
    <style:style style:name="T284_2" style:family="text"/>
    <style:style style:name="T284_3" style:family="text"/>
    <style:style style:name="T284_4" style:family="text">
      <style:text-properties fo:font-weight="bold" style:font-weight-asian="bold" style:font-weight-complex="bold"/>
    </style:style>
    <style:style style:name="T284_5" style:family="text"/>
    <style:style style:name="P285" style:family="paragraph" style:parent-style-name="Normal"/>
    <style:style style:name="T285_1" style:family="text"/>
    <style:style style:name="P286" style:family="paragraph" style:parent-style-name="Bull"/>
    <style:style style:name="T286_1" style:family="text"/>
    <style:style style:name="T286_2" style:family="text"/>
    <style:style style:name="T286_3" style:family="text"/>
    <style:style style:name="T286_4" style:family="text">
      <style:text-properties fo:color="#1155cc" style:text-underline-style="solid" style:text-underline-color="font-color"/>
    </style:style>
    <style:style style:name="T286_5" style:family="text"/>
    <style:style style:name="T286_6" style:family="text"/>
    <style:style style:name="P287" style:family="paragraph" style:parent-style-name="Bull"/>
    <style:style style:name="T287_1" style:family="text"/>
    <style:style style:name="T287_2" style:family="text"/>
    <style:style style:name="T287_3" style:family="text"/>
    <style:style style:name="T287_4" style:family="text"/>
    <style:style style:name="T287_5" style:family="text"/>
    <style:style style:name="T287_6" style:family="text"/>
    <style:style style:name="T287_7" style:family="text" style:parent-style-name="Internet_20_link"/>
    <style:style style:name="T287_8" style:family="text"/>
    <style:style style:name="P288" style:family="paragraph" style:parent-style-name="Normal">
      <style:paragraph-properties fo:margin-bottom="0.423cm"/>
    </style:style>
    <style:style style:name="T288_1" style:family="text"/>
    <style:style style:name="T288_2" style:family="text"/>
    <style:style style:name="T288_3" style:family="text"/>
    <style:style style:name="T288_4" style:family="text"/>
    <style:style style:name="T288_5" style:family="text"/>
    <style:style style:name="T288_6" style:family="text"/>
    <style:style style:name="T288_7" style:family="text"/>
    <style:style style:name="T288_8" style:family="text"/>
    <style:style style:name="T288_9" style:family="text"/>
    <style:style style:name="T288_10" style:family="text"/>
    <style:style style:name="Table10" style:family="table">
      <style:table-properties table:align="left" style:width="17.992cm" fo:margin-left="0cm"/>
    </style:style>
    <style:style style:name="Column31" style:family="table-column">
      <style:table-column-properties style:column-width="17.992cm" style:use-optimal-column-width="false"/>
    </style:style>
    <style:style style:name="Row49" style:family="table-row">
      <style:table-row-properties style:min-row-height="0.529cm" style:use-optimal-row-height="false"/>
    </style:style>
    <style:style style:name="Cell124" style:family="table-cell">
      <style:table-cell-properties fo:background-color="#dae8f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margin-top="0.212cm"/>
    </style:style>
    <style:style style:name="T28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8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8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89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89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89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89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290" style:family="paragraph" style:parent-style-name="Normal">
      <style:paragraph-properties fo:text-align="center"/>
    </style:style>
    <style:style style:name="FR6" style:family="graphic" style:parent-style-name="Normal">
      <style:graphic-properties draw:stroke="solid" draw:fill="none" fo:border-top="#000000 0.026cm solid" fo:border-bottom="#000000 0.026cm solid" fo:border-left="#000000 0.026cm solid" fo:border-right="#000000 0.026cm solid" style:flow-with-text="false" style:run-through="foreground" draw:auto-grow-height="false" draw:auto-grow-width="false"/>
    </style:style>
    <style:style style:name="T29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FR7" style:family="graphic" style:parent-style-name="Normal">
      <style:graphic-properties draw:stroke="solid" svg:stroke-width="0.026cm" draw:fill="none" fo:border-top="#000000 0.026cm solid" fo:border-bottom="#000000 0.026cm solid" fo:border-left="#000000 0.026cm solid" fo:border-right="#000000 0.026cm solid" fo:clip="rect(0cm 0.113cm 0.35cm 0cm)" style:flow-with-text="false" style:run-through="foreground" draw:auto-grow-height="false" draw:auto-grow-width="false"/>
    </style:style>
    <style:style style:name="T29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FR8" style:family="graphic" style:parent-style-name="Normal">
      <style:graphic-properties draw:stroke="solid" draw:fill="none" fo:border-top="#000000 0.026cm solid" fo:border-bottom="#000000 0.026cm solid" fo:border-left="#000000 0.026cm solid" fo:border-right="#000000 0.026cm solid" style:flow-with-text="false" style:run-through="foreground" draw:auto-grow-height="false" draw:auto-grow-width="false"/>
    </style:style>
    <style:style style:name="T29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FR9" style:family="graphic" style:parent-style-name="Normal">
      <style:graphic-properties draw:stroke="solid" svg:stroke-width="0.026cm" draw:fill="none" fo:border-top="#000000 0.026cm solid" fo:border-bottom="#000000 0.026cm solid" fo:border-left="#000000 0.026cm solid" fo:border-right="#000000 0.026cm solid" fo:clip="rect(0cm 0cm 0.152cm 0cm)" style:flow-with-text="false" style:run-through="foreground" draw:auto-grow-height="false" draw:auto-grow-width="false"/>
    </style:style>
    <style:style style:name="T290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FR10" style:family="graphic" style:parent-style-name="Normal">
      <style:graphic-properties draw:stroke="none" draw:fill="none" fo:border-top="none" fo:border-bottom="none" fo:border-left="none" fo:border-right="none" fo:clip="rect(0cm 1.398cm 0cm 1.265cm)" style:flow-with-text="false" style:run-through="foreground" draw:auto-grow-height="false" draw:auto-grow-width="false"/>
    </style:style>
    <style:style style:name="P291" style:family="paragraph" style:parent-style-name="Normal"/>
    <style:style style:name="T291_1" style:family="text"/>
    <style:style style:name="T291_2" style:family="text" style:parent-style-name="Internet_20_link">
      <style:text-properties fo:color="#1155c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29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1_6" style:family="text"/>
    <style:style style:name="T291_7" style:family="text">
      <style:text-properties fo:color="#1155c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291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292" style:family="paragraph" style:parent-style-name="Normal">
      <style:paragraph-properties fo:line-height="108%"/>
    </style:style>
    <style:style style:name="T292_1" style:family="text">
      <style:text-properties fo:color="#1155c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29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2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2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293" style:family="paragraph" style:parent-style-name="Normal"/>
    <style:style style:name="T293_1" style:family="text"/>
    <style:style style:name="T293_2" style:family="text" style:parent-style-name="Internet_20_link">
      <style:text-properties fo:color="#1155c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29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3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3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294" style:family="paragraph" style:parent-style-name="Normal">
      <style:paragraph-properties fo:margin-bottom="0.212cm"/>
    </style:style>
    <style:style style:name="T29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4_2" style:family="text"/>
    <style:style style:name="T294_3" style:family="text" style:parent-style-name="Internet_20_link">
      <style:text-properties fo:color="#1155c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29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295" style:family="paragraph" style:parent-style-name="Normal">
      <style:paragraph-properties fo:margin-bottom="0.212cm"/>
    </style:style>
    <style:style style:name="T29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5_2" style:family="text"/>
    <style:style style:name="T295_3" style:family="text">
      <style:text-properties fo:color="#1155c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5_4" style:family="text">
      <style:text-properties fo:color="#1155c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295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5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5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5_8" style:family="text"/>
    <style:style style:name="T295_9" style:family="text">
      <style:text-properties fo:color="#1155c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295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5_11" style:family="text">
      <style:text-properties fo:color="#1155c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295_12" style:family="text"/>
    <style:style style:name="T295_13" style:family="text">
      <style:text-properties fo:color="#1155c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295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5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5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5_17" style:family="text"/>
    <style:style style:name="T295_18" style:family="text">
      <style:text-properties fo:color="#1155c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295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5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5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95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296" style:family="paragraph" style:parent-style-name="Heading_20_3"/>
    <style:style style:name="T296_1" style:family="text"/>
    <style:style style:name="T296_2" style:family="text"/>
    <style:style style:name="T296_3" style:family="text"/>
    <style:style style:name="T296_4" style:family="text"/>
    <style:style style:name="T296_5" style:family="text"/>
    <style:style style:name="T296_6" style:family="text"/>
    <style:style style:name="P297" style:family="paragraph" style:parent-style-name="Normal"/>
    <style:style style:name="T297_1" style:family="text"/>
    <style:style style:name="T297_2" style:family="text"/>
    <style:style style:name="T297_3" style:family="text">
      <style:text-properties fo:font-weight="bold" style:font-weight-asian="bold" style:font-weight-complex="bold"/>
    </style:style>
    <style:style style:name="T297_4" style:family="text"/>
    <style:style style:name="T297_5" style:family="text"/>
    <style:style style:name="T297_6" style:family="text"/>
    <style:style style:name="T297_7" style:family="text"/>
    <style:style style:name="T297_8" style:family="text"/>
    <style:style style:name="T297_9" style:family="text"/>
    <style:style style:name="T297_10" style:family="text"/>
    <style:style style:name="T297_11" style:family="text"/>
    <style:style style:name="T297_12" style:family="text"/>
    <style:style style:name="T297_13" style:family="text"/>
    <style:style style:name="T297_14" style:family="text"/>
    <style:style style:name="P298" style:family="paragraph" style:parent-style-name="Bull"/>
    <style:style style:name="T298_1" style:family="text"/>
    <style:style style:name="T298_2" style:family="text"/>
    <style:style style:name="T298_3" style:family="text"/>
    <style:style style:name="T298_4" style:family="text"/>
    <style:style style:name="T298_5" style:family="text"/>
    <style:style style:name="P299" style:family="paragraph" style:parent-style-name="Bull"/>
    <style:style style:name="T299_1" style:family="text"/>
    <style:style style:name="T299_2" style:family="text"/>
    <style:style style:name="T299_3" style:family="text"/>
    <style:style style:name="T299_4" style:family="text"/>
    <style:style style:name="T299_5" style:family="text"/>
    <style:style style:name="T299_6" style:family="text"/>
    <style:style style:name="T299_7" style:family="text"/>
    <style:style style:name="T299_8" style:family="text"/>
    <style:style style:name="T299_9" style:family="text"/>
    <style:style style:name="T299_10" style:family="text"/>
    <style:style style:name="T299_11" style:family="text"/>
    <style:style style:name="T299_12" style:family="text"/>
    <style:style style:name="T299_13" style:family="text"/>
    <style:style style:name="T299_14" style:family="text"/>
    <style:style style:name="T299_15" style:family="text"/>
    <style:style style:name="T299_16" style:family="text"/>
    <style:style style:name="T299_17" style:family="text"/>
    <style:style style:name="T299_18" style:family="text"/>
    <style:style style:name="T299_19" style:family="text"/>
    <style:style style:name="T299_20" style:family="text"/>
    <style:style style:name="T299_21" style:family="text"/>
    <style:style style:name="P300" style:family="paragraph" style:parent-style-name="Bull"/>
    <style:style style:name="T300_1" style:family="text"/>
    <style:style style:name="T300_2" style:family="text"/>
    <style:style style:name="T300_3" style:family="text"/>
    <style:style style:name="T300_4" style:family="text"/>
    <style:style style:name="T300_5" style:family="text"/>
    <style:style style:name="T300_6" style:family="text"/>
    <style:style style:name="T300_7" style:family="text"/>
    <style:style style:name="T300_8" style:family="text"/>
    <style:style style:name="T300_9" style:family="text"/>
    <style:style style:name="T300_10" style:family="text"/>
    <style:style style:name="T300_11" style:family="text"/>
    <style:style style:name="T300_12" style:family="text"/>
    <style:style style:name="T300_13" style:family="text"/>
    <style:style style:name="T300_14" style:family="text"/>
    <style:style style:name="T300_15" style:family="text"/>
    <style:style style:name="T300_16" style:family="text"/>
    <style:style style:name="T300_17" style:family="text"/>
    <style:style style:name="T300_18" style:family="text"/>
    <style:style style:name="T300_19" style:family="text"/>
    <style:style style:name="P301" style:family="paragraph" style:parent-style-name="Heading_20_3"/>
    <style:style style:name="T301_1" style:family="text"/>
    <style:style style:name="T301_2" style:family="text"/>
    <style:style style:name="T301_3" style:family="text"/>
    <style:style style:name="T301_4" style:family="text"/>
    <style:style style:name="T301_5" style:family="text"/>
    <style:style style:name="T301_6" style:family="text"/>
    <style:style style:name="T301_7" style:family="text"/>
    <style:style style:name="P302" style:family="paragraph" style:parent-style-name="Normal"/>
    <style:style style:name="T302_1" style:family="text"/>
    <style:style style:name="T302_2" style:family="text"/>
    <style:style style:name="T302_3" style:family="text"/>
    <style:style style:name="T302_4" style:family="text"/>
    <style:style style:name="T302_5" style:family="text"/>
    <style:style style:name="T302_6" style:family="text"/>
    <style:style style:name="T302_7" style:family="text"/>
    <style:style style:name="T302_8" style:family="text"/>
    <style:style style:name="T302_9" style:family="text"/>
    <style:style style:name="T302_10" style:family="text"/>
    <style:style style:name="T302_11" style:family="text"/>
    <style:style style:name="T302_12" style:family="text"/>
    <style:style style:name="T302_13" style:family="text"/>
    <style:style style:name="T302_14" style:family="text"/>
    <style:style style:name="T302_15" style:family="text"/>
    <style:style style:name="T302_16" style:family="text"/>
    <style:style style:name="T302_17" style:family="text"/>
    <style:style style:name="T302_18" style:family="text"/>
    <style:style style:name="T302_19" style:family="text"/>
    <style:style style:name="T302_20" style:family="text"/>
    <style:style style:name="T302_21" style:family="text"/>
    <style:style style:name="T302_22" style:family="text"/>
    <style:style style:name="T302_23" style:family="text"/>
    <style:style style:name="T302_24" style:family="text"/>
    <style:style style:name="T302_25" style:family="text"/>
    <style:style style:name="T302_26" style:family="text"/>
    <style:style style:name="T302_27" style:family="text"/>
    <style:style style:name="T302_28" style:family="text"/>
    <style:style style:name="T302_29" style:family="text"/>
    <style:style style:name="T302_30" style:family="text"/>
    <style:style style:name="T302_31" style:family="text"/>
    <style:style style:name="T302_32" style:family="text"/>
    <style:style style:name="T302_33" style:family="text"/>
    <style:style style:name="T302_34" style:family="text"/>
    <style:style style:name="T302_35" style:family="text"/>
    <style:style style:name="T302_36" style:family="text"/>
    <style:style style:name="T302_37" style:family="text"/>
    <style:style style:name="T302_38" style:family="text"/>
    <style:style style:name="T302_39" style:family="text"/>
    <style:style style:name="T302_40" style:family="text"/>
    <style:style style:name="T302_41" style:family="text"/>
    <style:style style:name="T302_42" style:family="text"/>
    <style:style style:name="T302_43" style:family="text"/>
    <style:style style:name="T302_44" style:family="text"/>
    <style:style style:name="T302_45" style:family="text"/>
    <style:style style:name="T302_46" style:family="text">
      <style:text-properties fo:font-weight="bold" style:font-weight-asian="bold" style:font-weight-complex="bold"/>
    </style:style>
    <style:style style:name="T302_47" style:family="text"/>
    <style:style style:name="P303" style:family="paragraph" style:parent-style-name="Bull"/>
    <style:style style:name="T303_1" style:family="text"/>
    <style:style style:name="T303_2" style:family="text"/>
    <style:style style:name="T303_3" style:family="text"/>
    <style:style style:name="T303_4" style:family="text"/>
    <style:style style:name="T303_5" style:family="text"/>
    <style:style style:name="T303_6" style:family="text"/>
    <style:style style:name="T303_7" style:family="text"/>
    <style:style style:name="T303_8" style:family="text"/>
    <style:style style:name="T303_9" style:family="text"/>
    <style:style style:name="T303_10" style:family="text"/>
    <style:style style:name="T303_11" style:family="text"/>
    <style:style style:name="T303_12" style:family="text"/>
    <style:style style:name="T303_13" style:family="text"/>
    <style:style style:name="T303_14" style:family="text"/>
    <style:style style:name="T303_15" style:family="text"/>
    <style:style style:name="T303_16" style:family="text"/>
    <style:style style:name="P304" style:family="paragraph" style:parent-style-name="Bull"/>
    <style:style style:name="T304_1" style:family="text"/>
    <style:style style:name="T304_2" style:family="text"/>
    <style:style style:name="T304_3" style:family="text"/>
    <style:style style:name="P305" style:family="paragraph" style:parent-style-name="Normal"/>
    <style:style style:name="T305_1" style:family="text"/>
    <style:style style:name="T305_2" style:family="text"/>
    <style:style style:name="T305_3" style:family="text"/>
    <style:style style:name="T305_4" style:family="text"/>
    <style:style style:name="T305_5" style:family="text"/>
    <style:style style:name="T305_6" style:family="text"/>
    <style:style style:name="T305_7" style:family="text"/>
    <style:style style:name="T305_8" style:family="text"/>
    <style:style style:name="T305_9" style:family="text"/>
    <style:style style:name="T305_10" style:family="text" style:parent-style-name="Internet_20_link"/>
    <style:style style:name="T305_11" style:family="text" style:parent-style-name="Internet_20_link"/>
    <style:style style:name="T305_12" style:family="text"/>
    <style:style style:name="P306" style:family="paragraph" style:parent-style-name="Heading_20_2"/>
    <style:style style:name="T306_1" style:family="text"/>
    <style:style style:name="T306_2" style:family="text"/>
    <style:style style:name="T306_3" style:family="text"/>
    <style:style style:name="P307" style:family="paragraph" style:parent-style-name="Normal"/>
    <style:style style:name="T307_1" style:family="text"/>
    <style:style style:name="T307_2" style:family="text"/>
    <style:style style:name="T307_3" style:family="text"/>
    <style:style style:name="T307_4" style:family="text"/>
    <style:style style:name="P308" style:family="paragraph" style:parent-style-name="Heading_20_2"/>
    <style:style style:name="T308_1" style:family="text"/>
    <style:style style:name="P309" style:family="paragraph" style:parent-style-name="Normal"/>
    <style:style style:name="T309_1" style:family="text"/>
    <style:style style:name="T309_2" style:family="text"/>
    <style:style style:name="T309_3" style:family="text"/>
    <style:style style:name="T309_4" style:family="text"/>
    <style:style style:name="T309_5" style:family="text"/>
    <style:style style:name="T309_6" style:family="text">
      <style:text-properties fo:font-weight="bold" style:font-weight-asian="bold" style:font-weight-complex="bold"/>
    </style:style>
    <style:style style:name="T309_7" style:family="text"/>
    <style:style style:name="P310" style:family="paragraph" style:parent-style-name="Bull"/>
    <style:style style:name="T310_1" style:family="text">
      <style:text-properties fo:font-weight="bold" style:font-weight-asian="bold" style:font-weight-complex="bold"/>
    </style:style>
    <style:style style:name="T310_2" style:family="text">
      <style:text-properties fo:font-weight="bold" style:font-weight-asian="bold" style:font-weight-complex="bold"/>
    </style:style>
    <style:style style:name="T310_3" style:family="text"/>
    <style:style style:name="T310_4" style:family="text"/>
    <style:style style:name="T310_5" style:family="text"/>
    <style:style style:name="T310_6" style:family="text"/>
    <style:style style:name="T310_7" style:family="text"/>
    <style:style style:name="T310_8" style:family="text"/>
    <style:style style:name="T310_9" style:family="text"/>
    <style:style style:name="T310_10" style:family="text"/>
    <style:style style:name="T310_11" style:family="text"/>
    <style:style style:name="T310_12" style:family="text"/>
    <style:style style:name="T310_13" style:family="text"/>
    <style:style style:name="T310_14" style:family="text"/>
    <style:style style:name="T310_15" style:family="text"/>
    <style:style style:name="T310_16" style:family="text"/>
    <style:style style:name="T310_17" style:family="text"/>
    <style:style style:name="P311" style:family="paragraph" style:parent-style-name="Bull"/>
    <style:style style:name="T311_1" style:family="text">
      <style:text-properties fo:font-weight="bold" style:font-weight-asian="bold" style:font-weight-complex="bold"/>
    </style:style>
    <style:style style:name="T311_2" style:family="text">
      <style:text-properties fo:font-weight="bold" style:font-weight-asian="bold" style:font-weight-complex="bold"/>
    </style:style>
    <style:style style:name="T311_3" style:family="text"/>
    <style:style style:name="T311_4" style:family="text"/>
    <style:style style:name="T311_5" style:family="text"/>
    <style:style style:name="T311_6" style:family="text"/>
    <style:style style:name="T311_7" style:family="text"/>
    <style:style style:name="T311_8" style:family="text"/>
    <style:style style:name="T311_9" style:family="text"/>
    <style:style style:name="T311_10" style:family="text"/>
    <style:style style:name="T311_11" style:family="text"/>
    <style:style style:name="P312" style:family="paragraph" style:parent-style-name="Normal">
      <style:paragraph-properties fo:margin-top="0.141cm" fo:keep-with-next="always"/>
    </style:style>
    <style:style style:name="T312_1" style:family="text">
      <style:text-properties fo:font-weight="bold" style:font-weight-asian="bold" style:font-weight-complex="bold"/>
    </style:style>
    <style:style style:name="P313" style:family="paragraph" style:parent-style-name="Bull"/>
    <style:style style:name="T313_1" style:family="text"/>
    <style:style style:name="T313_2" style:family="text"/>
    <style:style style:name="T313_3" style:family="text"/>
    <style:style style:name="T313_4" style:family="text"/>
    <style:style style:name="T313_5" style:family="text"/>
    <style:style style:name="T313_6" style:family="text"/>
    <style:style style:name="T313_7" style:family="text"/>
    <style:style style:name="T313_8" style:family="text"/>
    <style:style style:name="T313_9" style:family="text"/>
    <style:style style:name="T313_10" style:family="text"/>
    <style:style style:name="T313_11" style:family="text"/>
    <style:style style:name="T313_12" style:family="text"/>
    <style:style style:name="T313_13" style:family="text"/>
    <style:style style:name="T313_14" style:family="text"/>
    <style:style style:name="T313_15" style:family="text"/>
    <style:style style:name="T313_16" style:family="text"/>
    <style:style style:name="T313_17" style:family="text"/>
    <style:style style:name="T313_18" style:family="text"/>
    <style:style style:name="T313_19" style:family="text"/>
    <style:style style:name="P314" style:family="paragraph" style:parent-style-name="Bull"/>
    <style:style style:name="T314_1" style:family="text"/>
    <style:style style:name="T314_2" style:family="text"/>
    <style:style style:name="T314_3" style:family="text"/>
    <style:style style:name="T314_4" style:family="text"/>
    <style:style style:name="T314_5" style:family="text"/>
    <style:style style:name="T314_6" style:family="text"/>
    <style:style style:name="T314_7" style:family="text"/>
    <style:style style:name="T314_8" style:family="text"/>
    <style:style style:name="T314_9" style:family="text"/>
    <style:style style:name="T314_10" style:family="text"/>
    <style:style style:name="T314_11" style:family="text"/>
    <style:style style:name="T314_12" style:family="text"/>
    <style:style style:name="T314_13" style:family="text"/>
    <style:style style:name="T314_14" style:family="text"/>
    <style:style style:name="T314_15" style:family="text"/>
    <style:style style:name="T314_16" style:family="text"/>
    <style:style style:name="T314_17" style:family="text"/>
    <style:style style:name="T314_18" style:family="text"/>
    <style:style style:name="P315" style:family="paragraph" style:parent-style-name="Normal"/>
    <style:style style:name="T315_1" style:family="text"/>
    <style:style style:name="T315_2" style:family="text">
      <style:text-properties fo:font-weight="bold" style:font-weight-asian="bold" style:font-weight-complex="bold"/>
    </style:style>
    <style:style style:name="T315_3" style:family="text"/>
    <style:style style:name="T315_4" style:family="text"/>
    <style:style style:name="P316" style:family="paragraph" style:parent-style-name="Heading_20_1"/>
    <style:style style:name="T316_1" style:family="text"/>
    <style:style style:name="P317" style:family="paragraph" style:parent-style-name="Heading_20_2"/>
    <style:style style:name="T317_1" style:family="text"/>
    <style:style style:name="P318" style:family="paragraph" style:parent-style-name="Heading_20_3"/>
    <style:style style:name="T318_1" style:family="text"/>
    <style:style style:name="P319" style:family="paragraph" style:parent-style-name="Normal"/>
    <style:style style:name="T319_1" style:family="text">
      <style:text-properties style:text-underline-style="solid" style:text-underline-color="font-color"/>
    </style:style>
    <style:style style:name="T319_2" style:family="text"/>
    <style:style style:name="T319_3" style:family="text"/>
    <style:style style:name="T319_4" style:family="text"/>
    <style:style style:name="T319_5" style:family="text"/>
    <style:style style:name="T319_6" style:family="text"/>
    <style:style style:name="T319_7" style:family="text"/>
    <style:style style:name="T319_8" style:family="text"/>
    <style:style style:name="T319_9" style:family="text"/>
    <style:style style:name="T319_10" style:family="text"/>
    <style:style style:name="P320" style:family="paragraph" style:parent-style-name="Normal"/>
    <style:style style:name="T320_1" style:family="text">
      <style:text-properties style:text-underline-style="solid" style:text-underline-color="font-color"/>
    </style:style>
    <style:style style:name="T320_2" style:family="text"/>
    <style:style style:name="T320_3" style:family="text"/>
    <style:style style:name="T320_4" style:family="text"/>
    <style:style style:name="T320_5" style:family="text"/>
    <style:style style:name="T320_6" style:family="text"/>
    <style:style style:name="T320_7" style:family="text"/>
    <style:style style:name="T320_8" style:family="text"/>
    <style:style style:name="T320_9" style:family="text"/>
    <style:style style:name="T320_10" style:family="text"/>
    <style:style style:name="T320_11" style:family="text"/>
    <style:style style:name="T320_12" style:family="text"/>
    <style:style style:name="T320_13" style:family="text"/>
    <style:style style:name="T320_14" style:family="text"/>
    <style:style style:name="T320_15" style:family="text"/>
    <style:style style:name="T320_16" style:family="text"/>
    <style:style style:name="T320_17" style:family="text"/>
    <style:style style:name="T320_18" style:family="text"/>
    <style:style style:name="T320_19" style:family="text"/>
    <style:style style:name="T320_20" style:family="text"/>
    <style:style style:name="T320_21" style:family="text"/>
    <style:style style:name="T320_22" style:family="text"/>
    <style:style style:name="T320_23" style:family="text"/>
    <style:style style:name="T320_24" style:family="text"/>
    <style:style style:name="T320_25" style:family="text"/>
    <style:style style:name="T320_26" style:family="text"/>
    <style:style style:name="T320_27" style:family="text"/>
    <style:style style:name="T320_28" style:family="text"/>
    <style:style style:name="T320_29" style:family="text"/>
    <style:style style:name="T320_30" style:family="text"/>
    <style:style style:name="P321" style:family="paragraph" style:parent-style-name="Normal"/>
    <style:style style:name="T321_1" style:family="text">
      <style:text-properties style:text-underline-style="solid" style:text-underline-color="font-color"/>
    </style:style>
    <style:style style:name="T321_2" style:family="text">
      <style:text-properties fo:font-weight="bold" style:font-weight-asian="bold" style:font-weight-complex="bold"/>
    </style:style>
    <style:style style:name="T321_3" style:family="text"/>
    <style:style style:name="T321_4" style:family="text"/>
    <style:style style:name="T321_5" style:family="text"/>
    <style:style style:name="T321_6" style:family="text"/>
    <style:style style:name="T321_7" style:family="text"/>
    <style:style style:name="T321_8" style:family="text"/>
    <style:style style:name="T321_9" style:family="text"/>
    <style:style style:name="T321_10" style:family="text"/>
    <style:style style:name="T321_11" style:family="text"/>
    <style:style style:name="T321_12" style:family="text"/>
    <style:style style:name="T321_13" style:family="text"/>
    <style:style style:name="P322" style:family="paragraph" style:parent-style-name="Normal"/>
    <style:style style:name="T322_1" style:family="text">
      <style:text-properties style:text-underline-style="solid" style:text-underline-color="font-color"/>
    </style:style>
    <style:style style:name="T322_2" style:family="text"/>
    <style:style style:name="T322_3" style:family="text"/>
    <style:style style:name="T322_4" style:family="text"/>
    <style:style style:name="P323" style:family="paragraph" style:parent-style-name="Normal"/>
    <style:style style:name="T323_1" style:family="text">
      <style:text-properties style:text-underline-style="solid" style:text-underline-color="font-color"/>
    </style:style>
    <style:style style:name="T323_2" style:family="text">
      <style:text-properties fo:font-weight="bold" style:font-weight-asian="bold" style:font-weight-complex="bold"/>
    </style:style>
    <style:style style:name="T323_3" style:family="text"/>
    <style:style style:name="T323_4" style:family="text"/>
    <style:style style:name="T323_5" style:family="text"/>
    <style:style style:name="T323_6" style:family="text"/>
    <style:style style:name="T323_7" style:family="text"/>
    <style:style style:name="T323_8" style:family="text"/>
    <style:style style:name="T323_9" style:family="text"/>
    <style:style style:name="T323_10" style:family="text"/>
    <style:style style:name="P324" style:family="paragraph" style:parent-style-name="Heading_20_3"/>
    <style:style style:name="T324_1" style:family="text"/>
    <style:style style:name="P325" style:family="paragraph" style:parent-style-name="Normal"/>
    <style:style style:name="T325_1" style:family="text">
      <style:text-properties style:text-underline-style="solid" style:text-underline-color="font-color"/>
    </style:style>
    <style:style style:name="T325_2" style:family="text">
      <style:text-properties fo:font-weight="bold" style:font-weight-asian="bold" style:font-weight-complex="bold"/>
    </style:style>
    <style:style style:name="T325_3" style:family="text"/>
    <style:style style:name="T325_4" style:family="text"/>
    <style:style style:name="T325_5" style:family="text"/>
    <style:style style:name="P326" style:family="paragraph" style:parent-style-name="Normal"/>
    <style:style style:name="T326_1" style:family="text">
      <style:text-properties style:text-underline-style="solid" style:text-underline-color="font-color"/>
    </style:style>
    <style:style style:name="T326_2" style:family="text">
      <style:text-properties fo:font-weight="bold" style:font-weight-asian="bold" style:font-weight-complex="bold"/>
    </style:style>
    <style:style style:name="T326_3" style:family="text"/>
    <style:style style:name="T326_4" style:family="text" style:parent-style-name="Normal"/>
    <style:style style:name="P327" style:family="paragraph" style:parent-style-name="Footnote_20_text"/>
    <style:style style:name="T327_1" style:family="text"/>
    <style:style style:name="T327_2" style:family="text"/>
    <style:style style:name="T327_3" style:family="text"/>
    <style:style style:name="T327_4" style:family="text"/>
    <style:style style:name="T327_5" style:family="text"/>
    <style:style style:name="T327_6" style:family="text" style:parent-style-name="Internet_20_link"/>
    <style:style style:name="T327_7" style:family="text"/>
    <style:style style:name="T327_8" style:family="text"/>
    <style:style style:name="T327_9" style:family="text"/>
    <style:style style:name="T327_10" style:family="text">
      <style:text-properties fo:font-style="italic" style:font-style-asian="italic" style:font-style-complex="italic"/>
    </style:style>
    <style:style style:name="T327_11" style:family="text"/>
    <style:style style:name="T327_12" style:family="text"/>
    <style:style style:name="T327_13" style:family="text"/>
    <style:style style:name="T327_14" style:family="text"/>
    <style:style style:name="T327_15" style:family="text"/>
    <style:style style:name="T327_16" style:family="text"/>
    <style:style style:name="T327_17" style:family="text"/>
    <style:style style:name="T327_18" style:family="text"/>
    <style:style style:name="T327_19" style:family="text"/>
    <style:style style:name="T327_20" style:family="text"/>
    <style:style style:name="T327_21" style:family="text"/>
    <style:style style:name="T327_22" style:family="text"/>
    <style:style style:name="P328" style:family="paragraph" style:parent-style-name="Heading_20_3"/>
    <style:style style:name="T328_1" style:family="text"/>
    <style:style style:name="P329" style:family="paragraph" style:parent-style-name="Normal"/>
    <style:style style:name="T329_1" style:family="text"/>
    <style:style style:name="T329_2" style:family="text"/>
    <style:style style:name="T329_3" style:family="text"/>
    <style:style style:name="T329_4" style:family="text"/>
    <style:style style:name="T329_5" style:family="text"/>
    <style:style style:name="T329_6" style:family="text"/>
    <style:style style:name="T329_7" style:family="text"/>
    <style:style style:name="P330" style:family="paragraph" style:parent-style-name="Normal"/>
    <style:style style:name="T330_1" style:family="text"/>
    <style:style style:name="T330_2" style:family="text"/>
    <style:style style:name="T330_3" style:family="text"/>
    <style:style style:name="T330_4" style:family="text"/>
    <style:style style:name="P331" style:family="paragraph" style:parent-style-name="Bull"/>
    <style:style style:name="T331_1" style:family="text">
      <style:text-properties style:text-underline-style="solid" style:text-underline-color="font-color"/>
    </style:style>
    <style:style style:name="T331_2" style:family="text">
      <style:text-properties fo:font-weight="bold" style:font-weight-asian="bold" style:font-weight-complex="bold"/>
    </style:style>
    <style:style style:name="T331_3" style:family="text"/>
    <style:style style:name="T331_4" style:family="text"/>
    <style:style style:name="T331_5" style:family="text"/>
    <style:style style:name="T331_6" style:family="text"/>
    <style:style style:name="T331_7" style:family="text"/>
    <style:style style:name="P332" style:family="paragraph" style:parent-style-name="Bull"/>
    <style:style style:name="T332_1" style:family="text">
      <style:text-properties style:text-underline-style="solid" style:text-underline-color="font-color"/>
    </style:style>
    <style:style style:name="T332_2" style:family="text">
      <style:text-properties fo:font-weight="bold" style:font-weight-asian="bold" style:font-weight-complex="bold"/>
    </style:style>
    <style:style style:name="T332_3" style:family="text"/>
    <style:style style:name="T332_4" style:family="text"/>
    <style:style style:name="T332_5" style:family="text"/>
    <style:style style:name="T332_6" style:family="text"/>
    <style:style style:name="T332_7" style:family="text"/>
    <style:style style:name="T332_8" style:family="text"/>
    <style:style style:name="T332_9" style:family="text"/>
    <style:style style:name="T332_10" style:family="text"/>
    <style:style style:name="T332_11" style:family="text"/>
    <style:style style:name="T332_12" style:family="text"/>
    <style:style style:name="T332_13" style:family="text"/>
    <style:style style:name="T332_14" style:family="text"/>
    <style:style style:name="P333" style:family="paragraph" style:parent-style-name="Heading_20_2"/>
    <style:style style:name="T333_1" style:family="text"/>
    <style:style style:name="P334" style:family="paragraph" style:parent-style-name="Normal"/>
    <style:style style:name="T334_1" style:family="text"/>
    <style:style style:name="T334_2" style:family="text"/>
    <style:style style:name="T334_3" style:family="text"/>
    <style:style style:name="T334_4" style:family="text"/>
    <style:style style:name="T334_5" style:family="text"/>
    <style:style style:name="T334_6" style:family="text"/>
    <style:style style:name="T334_7" style:family="text"/>
    <style:style style:name="T334_8" style:family="text"/>
    <style:style style:name="T334_9" style:family="text"/>
    <style:style style:name="T334_10" style:family="text"/>
    <style:style style:name="T334_11" style:family="text"/>
    <style:style style:name="T334_12" style:family="text"/>
    <style:style style:name="T334_13" style:family="text"/>
    <style:style style:name="P335" style:family="paragraph" style:parent-style-name="Heading_20_2"/>
    <style:style style:name="T335_1" style:family="text"/>
    <style:style style:name="P336" style:family="paragraph" style:parent-style-name="Normal"/>
    <style:style style:name="T336_1" style:family="text"/>
    <style:style style:name="T336_2" style:family="text"/>
    <style:style style:name="T336_3" style:family="text"/>
    <style:style style:name="T336_4" style:family="text"/>
    <style:style style:name="T336_5" style:family="text"/>
    <style:style style:name="T336_6" style:family="text"/>
    <style:style style:name="T336_7" style:family="text"/>
    <style:style style:name="T336_8" style:family="text"/>
    <style:style style:name="T336_9" style:family="text"/>
    <style:style style:name="T336_10" style:family="text"/>
    <style:style style:name="T336_11" style:family="text"/>
    <style:style style:name="T336_12" style:family="text"/>
    <style:style style:name="T336_13" style:family="text"/>
    <style:style style:name="T336_14" style:family="text"/>
    <style:style style:name="T336_15" style:family="text"/>
    <style:style style:name="T336_16" style:family="text"/>
    <style:style style:name="T336_17" style:family="text"/>
    <style:style style:name="P337" style:family="paragraph" style:parent-style-name="Heading_20_1"/>
    <style:style style:name="T337_1" style:family="text"/>
    <style:style style:name="P338" style:family="paragraph" style:parent-style-name="Heading_20_2"/>
    <style:style style:name="T338_1" style:family="text"/>
    <style:style style:name="P339" style:family="paragraph" style:parent-style-name="Normal"/>
    <style:style style:name="T339_1" style:family="text"/>
    <style:style style:name="T339_2" style:family="text">
      <style:text-properties fo:font-weight="bold" style:font-weight-asian="bold" style:font-weight-complex="bold"/>
    </style:style>
    <style:style style:name="T339_3" style:family="text"/>
    <style:style style:name="P340" style:family="paragraph" style:parent-style-name="Normal"/>
    <style:style style:name="T340_1" style:family="text"/>
    <style:style style:name="T340_2" style:family="text"/>
    <style:style style:name="T340_3" style:family="text"/>
    <style:style style:name="T340_4" style:family="text"/>
    <style:style style:name="T340_5" style:family="text"/>
    <style:style style:name="P341" style:family="paragraph" style:parent-style-name="Normal"/>
    <style:style style:name="T341_1" style:family="text"/>
    <style:style style:name="T341_2" style:family="text"/>
    <style:style style:name="T341_3" style:family="text"/>
    <style:style style:name="T341_4" style:family="text"/>
    <style:style style:name="T341_5" style:family="text"/>
    <style:style style:name="T341_6" style:family="text"/>
    <style:style style:name="T341_7" style:family="text"/>
    <style:style style:name="T341_8" style:family="text"/>
    <style:style style:name="T341_9" style:family="text"/>
    <style:style style:name="T341_10" style:family="text"/>
    <style:style style:name="P342" style:family="paragraph" style:parent-style-name="Normal"/>
    <style:style style:name="T342_1" style:family="text"/>
    <style:style style:name="T342_2" style:family="text"/>
    <style:style style:name="P343" style:family="paragraph" style:parent-style-name="Bull"/>
    <style:style style:name="T343_1" style:family="text">
      <style:text-properties fo:font-weight="bold" style:font-weight-asian="bold" style:font-weight-complex="bold"/>
    </style:style>
    <style:style style:name="T343_2" style:family="text">
      <style:text-properties fo:font-weight="bold" style:font-weight-asian="bold" style:font-weight-complex="bold"/>
    </style:style>
    <style:style style:name="T343_3" style:family="text">
      <style:text-properties fo:font-weight="bold" style:font-weight-asian="bold" style:font-weight-complex="bold"/>
    </style:style>
    <style:style style:name="T343_4" style:family="text">
      <style:text-properties fo:font-weight="bold" style:font-weight-asian="bold" style:font-weight-complex="bold"/>
    </style:style>
    <style:style style:name="T343_5" style:family="text">
      <style:text-properties fo:font-weight="bold" style:font-weight-asian="bold" style:font-weight-complex="bold"/>
    </style:style>
    <style:style style:name="T343_6" style:family="text">
      <style:text-properties fo:color="#ffc000"/>
    </style:style>
    <style:style style:name="T343_7" style:family="text">
      <style:text-properties fo:color="#ffc000"/>
    </style:style>
    <style:style style:name="T343_8" style:family="text">
      <style:text-properties fo:color="#d6a300" fo:font-weight="bold" style:font-weight-asian="bold" style:font-weight-complex="bold"/>
    </style:style>
    <style:style style:name="T343_9" style:family="text">
      <style:text-properties fo:color="#ffc000"/>
    </style:style>
    <style:style style:name="T343_10" style:family="text">
      <style:text-properties fo:font-weight="bold" style:font-weight-asian="bold"/>
    </style:style>
    <style:style style:name="T343_11" style:family="text">
      <style:text-properties fo:font-weight="bold" style:font-weight-asian="bold" style:font-weight-complex="bold"/>
    </style:style>
    <style:style style:name="T343_12" style:family="text">
      <style:text-properties fo:font-weight="bold" style:font-weight-asian="bold" style:font-weight-complex="bold"/>
    </style:style>
    <style:style style:name="T343_13" style:family="text">
      <style:text-properties fo:font-weight="bold" style:font-weight-asian="bold" style:font-weight-complex="bold"/>
    </style:style>
    <style:style style:name="T343_14" style:family="text">
      <style:text-properties fo:font-weight="bold" style:font-weight-asian="bold" style:font-weight-complex="bold"/>
    </style:style>
    <style:style style:name="T343_15" style:family="text">
      <style:text-properties fo:font-weight="bold" style:font-weight-asian="bold" style:font-weight-complex="bold"/>
    </style:style>
    <style:style style:name="T343_16" style:family="text"/>
    <style:style style:name="T343_17" style:family="text"/>
    <style:style style:name="T343_18" style:family="text"/>
    <style:style style:name="T343_19" style:family="text"/>
    <style:style style:name="T343_20" style:family="text"/>
    <style:style style:name="T343_21" style:family="text"/>
    <style:style style:name="T343_22" style:family="text"/>
    <style:style style:name="T343_23" style:family="text"/>
    <style:style style:name="T343_24" style:family="text"/>
    <style:style style:name="T343_25" style:family="text"/>
    <style:style style:name="T343_26" style:family="text"/>
    <style:style style:name="T343_27" style:family="text"/>
    <style:style style:name="T343_28" style:family="text"/>
    <style:style style:name="T343_29" style:family="text"/>
    <style:style style:name="T343_30" style:family="text"/>
    <style:style style:name="T343_31" style:family="text"/>
    <style:style style:name="T343_32" style:family="text"/>
    <style:style style:name="T343_33" style:family="text"/>
    <style:style style:name="T343_34" style:family="text"/>
    <style:style style:name="T343_35" style:family="text"/>
    <style:style style:name="T343_36" style:family="text"/>
    <style:style style:name="T343_37" style:family="text"/>
    <style:style style:name="T343_38" style:family="text">
      <style:text-properties style:text-position="super 58%"/>
    </style:style>
    <style:style style:name="T343_39" style:family="text"/>
    <style:style style:name="T343_40" style:family="text"/>
    <style:style style:name="T343_41" style:family="text"/>
    <style:style style:name="T343_42" style:family="text"/>
    <style:style style:name="T343_43" style:family="text"/>
    <style:style style:name="T343_44" style:family="text"/>
    <style:style style:name="T343_45" style:family="text"/>
    <style:style style:name="T343_46" style:family="text"/>
    <style:style style:name="T343_47" style:family="text"/>
    <style:style style:name="T343_48" style:family="text"/>
    <style:style style:name="P344" style:family="paragraph" style:parent-style-name="Bull">
      <style:paragraph-properties fo:margin-left="2cm"/>
    </style:style>
    <style:style style:name="T344_1" style:family="text">
      <style:text-properties fo:font-weight="bold" style:font-weight-asian="bold" style:font-weight-complex="bold"/>
    </style:style>
    <style:style style:name="T344_2" style:family="text">
      <style:text-properties fo:font-weight="bold" style:font-weight-asian="bold" style:font-weight-complex="bold"/>
    </style:style>
    <style:style style:name="T344_3" style:family="text">
      <style:text-properties fo:font-weight="bold" style:font-weight-asian="bold" style:font-weight-complex="bold"/>
    </style:style>
    <style:style style:name="T344_4" style:family="text"/>
    <style:style style:name="T344_5" style:family="text"/>
    <style:style style:name="T344_6" style:family="text"/>
    <style:style style:name="T344_7" style:family="text"/>
    <style:style style:name="T344_8" style:family="text"/>
    <style:style style:name="T344_9" style:family="text"/>
    <style:style style:name="T344_10" style:family="text"/>
    <style:style style:name="P345" style:family="paragraph" style:parent-style-name="Bull">
      <style:paragraph-properties fo:margin-left="2cm"/>
    </style:style>
    <style:style style:name="T345_1" style:family="text">
      <style:text-properties fo:font-weight="bold" style:font-weight-asian="bold" style:font-weight-complex="bold"/>
    </style:style>
    <style:style style:name="T345_2" style:family="text">
      <style:text-properties fo:font-weight="bold" style:font-weight-asian="bold" style:font-weight-complex="bold"/>
    </style:style>
    <style:style style:name="T345_3" style:family="text"/>
    <style:style style:name="T345_4" style:family="text">
      <style:text-properties fo:font-weight="bold" style:font-weight-asian="bold" style:font-weight-complex="bold"/>
    </style:style>
    <style:style style:name="T345_5" style:family="text"/>
    <style:style style:name="T345_6" style:family="text"/>
    <style:style style:name="T345_7" style:family="text"/>
    <style:style style:name="T345_8" style:family="text"/>
    <style:style style:name="T345_9" style:family="text"/>
    <style:style style:name="T345_10" style:family="text"/>
    <style:style style:name="T345_11" style:family="text"/>
    <style:style style:name="T345_12" style:family="text"/>
    <style:style style:name="T345_13" style:family="text"/>
    <style:style style:name="T345_14" style:family="text"/>
    <style:style style:name="T345_15" style:family="text"/>
    <style:style style:name="T345_16" style:family="text"/>
    <style:style style:name="T345_17" style:family="text">
      <style:text-properties fo:font-weight="bold" style:font-weight-asian="bold" style:font-weight-complex="bold"/>
    </style:style>
    <style:style style:name="T345_18" style:family="text"/>
    <style:style style:name="T345_19" style:family="text"/>
    <style:style style:name="T345_20" style:family="text"/>
    <style:style style:name="T345_21" style:family="text"/>
    <style:style style:name="T345_22" style:family="text"/>
    <style:style style:name="T345_23" style:family="text"/>
    <style:style style:name="T345_24" style:family="text"/>
    <style:style style:name="T345_25" style:family="text"/>
    <style:style style:name="T345_26" style:family="text"/>
    <style:style style:name="P346" style:family="paragraph" style:parent-style-name="Bull"/>
    <style:style style:name="T346_1" style:family="text">
      <style:text-properties fo:font-weight="bold" style:font-weight-asian="bold" style:font-weight-complex="bold"/>
    </style:style>
    <style:style style:name="T346_2" style:family="text">
      <style:text-properties fo:font-weight="bold" style:font-weight-asian="bold" style:font-weight-complex="bold"/>
    </style:style>
    <style:style style:name="T346_3" style:family="text">
      <style:text-properties fo:font-weight="bold" style:font-weight-asian="bold" style:font-weight-complex="bold"/>
    </style:style>
    <style:style style:name="T346_4" style:family="text">
      <style:text-properties fo:font-weight="bold" style:font-weight-asian="bold" style:font-weight-complex="bold"/>
    </style:style>
    <style:style style:name="T346_5" style:family="text">
      <style:text-properties fo:font-weight="bold" style:font-weight-asian="bold" style:font-weight-complex="bold"/>
    </style:style>
    <style:style style:name="T346_6" style:family="text">
      <style:text-properties fo:font-weight="bold" style:font-weight-asian="bold" style:font-weight-complex="bold"/>
    </style:style>
    <style:style style:name="T346_7" style:family="text">
      <style:text-properties fo:font-weight="bold" style:font-weight-asian="bold" style:font-weight-complex="bold"/>
    </style:style>
    <style:style style:name="T346_8" style:family="text">
      <style:text-properties fo:font-weight="bold" style:font-weight-asian="bold" style:font-weight-complex="bold"/>
    </style:style>
    <style:style style:name="T346_9" style:family="text">
      <style:text-properties fo:font-weight="bold" style:font-weight-asian="bold" style:font-weight-complex="bold"/>
    </style:style>
    <style:style style:name="T346_10" style:family="text"/>
    <style:style style:name="T346_11" style:family="text">
      <style:text-properties fo:color="#00b050" fo:font-weight="bold" style:font-weight-asian="bold" style:font-weight-complex="bold"/>
    </style:style>
    <style:style style:name="T346_12" style:family="text">
      <style:text-properties fo:color="#00b050"/>
    </style:style>
    <style:style style:name="T346_13" style:family="text">
      <style:text-properties fo:font-weight="bold" style:font-weight-asian="bold" style:font-weight-complex="bold"/>
    </style:style>
    <style:style style:name="T346_14" style:family="text">
      <style:text-properties fo:font-weight="bold" style:font-weight-asian="bold" style:font-weight-complex="bold"/>
    </style:style>
    <style:style style:name="T346_15" style:family="text"/>
    <style:style style:name="T346_16" style:family="text"/>
    <style:style style:name="T346_17" style:family="text"/>
    <style:style style:name="T346_18" style:family="text"/>
    <style:style style:name="P347" style:family="paragraph" style:parent-style-name="Heading_20_3"/>
    <style:style style:name="T347_1" style:family="text"/>
    <style:style style:name="T347_2" style:family="text"/>
    <style:style style:name="P348" style:family="paragraph" style:parent-style-name="Normal"/>
    <style:style style:name="T348_1" style:family="text"/>
    <style:style style:name="T348_2" style:family="text"/>
    <style:style style:name="T348_3" style:family="text"/>
    <style:style style:name="T348_4" style:family="text"/>
    <style:style style:name="T348_5" style:family="text"/>
    <style:style style:name="P349" style:family="paragraph" style:parent-style-name="Heading_20_1">
      <style:paragraph-properties fo:text-align="left"/>
    </style:style>
    <style:style style:name="T349_1" style:family="text"/>
    <style:style style:name="P350" style:family="paragraph" style:parent-style-name="Heading_20_2"/>
    <style:style style:name="T350_1" style:family="text"/>
    <style:style style:name="T350_2" style:family="text">
      <style:text-properties fo:font-style="italic" style:font-style-asian="italic" fo:color="#a6a6a6"/>
    </style:style>
    <style:style style:name="P351" style:family="paragraph" style:parent-style-name="Normal">
      <style:paragraph-properties fo:background-color="#ffffff" fo:margin-top="0cm"/>
    </style:style>
    <style:style style:name="T351_1" style:family="text"/>
    <style:style style:name="T351_2" style:family="text">
      <style:text-properties fo:font-weight="bold" style:font-weight-asian="bold" style:font-weight-complex="bold"/>
    </style:style>
    <style:style style:name="T351_3" style:family="text"/>
    <style:style style:name="T351_4" style:family="text">
      <style:text-properties fo:font-weight="bold" style:font-weight-asian="bold" style:font-weight-complex="bold"/>
    </style:style>
    <style:style style:name="T351_5" style:family="text"/>
    <style:style style:name="T351_6" style:family="text">
      <style:text-properties fo:font-weight="bold" style:font-weight-asian="bold" style:font-weight-complex="bold"/>
    </style:style>
    <style:style style:name="T351_7" style:family="text"/>
    <style:style style:name="T351_8" style:family="text">
      <style:text-properties fo:font-weight="bold" style:font-weight-asian="bold" style:font-weight-complex="bold"/>
    </style:style>
    <style:style style:name="T351_9" style:family="text">
      <style:text-properties fo:font-weight="bold" style:font-weight-asian="bold" style:font-weight-complex="bold"/>
    </style:style>
    <style:style style:name="T351_10" style:family="text"/>
    <style:style style:name="T351_11" style:family="text"/>
    <style:style style:name="T351_12" style:family="text">
      <style:text-properties fo:color="#09090b"/>
    </style:style>
    <style:style style:name="P352" style:family="paragraph" style:parent-style-name="Normal"/>
    <style:style style:name="T352_1" style:family="text"/>
    <style:style style:name="T352_2" style:family="text"/>
    <style:style style:name="T352_3" style:family="text"/>
    <style:style style:name="T352_4" style:family="text"/>
    <style:style style:name="T352_5" style:family="text"/>
    <style:style style:name="T352_6" style:family="text"/>
    <style:style style:name="T352_7" style:family="text"/>
    <style:style style:name="T352_8" style:family="text"/>
    <style:style style:name="T352_9" style:family="text"/>
    <style:style style:name="T352_10" style:family="text"/>
    <style:style style:name="T352_11" style:family="text"/>
    <style:style style:name="T352_12" style:family="text"/>
    <style:style style:name="T352_13" style:family="text"/>
    <style:style style:name="T352_14" style:family="text"/>
    <style:style style:name="T352_15" style:family="text"/>
    <style:style style:name="T352_16" style:family="text"/>
    <style:style style:name="T352_17" style:family="text"/>
    <style:style style:name="T352_18" style:family="text"/>
    <style:style style:name="T352_19" style:family="text"/>
    <style:style style:name="T352_20" style:family="text"/>
    <style:style style:name="T352_21" style:family="text"/>
    <style:style style:name="T352_22" style:family="text"/>
    <style:style style:name="T352_23" style:family="text"/>
    <style:style style:name="T352_24" style:family="text"/>
    <style:style style:name="T352_25" style:family="text"/>
    <style:style style:name="T352_26" style:family="text">
      <style:text-properties style:text-position="super 58%"/>
    </style:style>
    <style:style style:name="T352_27" style:family="text"/>
    <style:style style:name="P353" style:family="paragraph" style:parent-style-name="Normal"/>
    <style:style style:name="T353_1" style:family="text">
      <style:text-properties fo:color="#09090b"/>
    </style:style>
    <style:style style:name="T353_2" style:family="text">
      <style:text-properties fo:color="#09090b"/>
    </style:style>
    <style:style style:name="T353_3" style:family="text">
      <style:text-properties fo:color="#09090b"/>
    </style:style>
    <style:style style:name="T353_4" style:family="text">
      <style:text-properties fo:color="#09090b"/>
    </style:style>
    <style:style style:name="T353_5" style:family="text">
      <style:text-properties fo:color="#09090b"/>
    </style:style>
    <style:style style:name="T353_6" style:family="text">
      <style:text-properties fo:color="#09090b"/>
    </style:style>
    <style:style style:name="T353_7" style:family="text">
      <style:text-properties fo:color="#09090b"/>
    </style:style>
    <style:style style:name="T353_8" style:family="text">
      <style:text-properties fo:color="#09090b"/>
    </style:style>
    <style:style style:name="T353_9" style:family="text">
      <style:text-properties fo:color="#09090b"/>
    </style:style>
    <style:style style:name="T353_10" style:family="text">
      <style:text-properties fo:color="#09090b"/>
    </style:style>
    <style:style style:name="T353_11" style:family="text">
      <style:text-properties fo:color="#09090b"/>
    </style:style>
    <style:style style:name="T353_12" style:family="text">
      <style:text-properties fo:color="#09090b"/>
    </style:style>
    <style:style style:name="P354" style:family="paragraph" style:parent-style-name="Normal"/>
    <style:style style:name="T354_1" style:family="text"/>
    <style:style style:name="P355" style:family="paragraph" style:parent-style-name="Normal"/>
    <style:style style:name="T355_1" style:family="text">
      <style:text-properties fo:font-weight="bold" style:font-weight-asian="bold" style:font-weight-complex="bold"/>
    </style:style>
    <style:style style:name="T355_2" style:family="text">
      <style:text-properties fo:font-weight="bold" style:font-weight-asian="bold" style:font-weight-complex="bold"/>
    </style:style>
    <style:style style:name="T355_3" style:family="text">
      <style:text-properties fo:font-weight="bold" style:font-weight-asian="bold" style:font-weight-complex="bold"/>
    </style:style>
    <style:style style:name="T355_4" style:family="text">
      <style:text-properties fo:font-weight="bold" style:font-weight-asian="bold" style:font-weight-complex="bold"/>
    </style:style>
    <style:style style:name="T355_5" style:family="text">
      <style:text-properties fo:font-weight="bold" style:font-weight-asian="bold" style:font-weight-complex="bold"/>
    </style:style>
    <style:style style:name="T355_6" style:family="text"/>
    <style:style style:name="T355_7" style:family="text"/>
    <style:style style:name="T355_8" style:family="text"/>
    <style:style style:name="T355_9" style:family="text"/>
    <style:style style:name="T355_10" style:family="text"/>
    <style:style style:name="T355_11" style:family="text"/>
    <style:style style:name="T355_12" style:family="text"/>
    <style:style style:name="P356" style:family="paragraph" style:parent-style-name="Normal"/>
    <style:style style:name="T356_1" style:family="text">
      <style:text-properties fo:font-weight="bold" style:font-weight-asian="bold" style:font-weight-complex="bold"/>
    </style:style>
    <style:style style:name="T356_2" style:family="text"/>
    <style:style style:name="P357" style:family="paragraph" style:parent-style-name="Normal"/>
    <style:style style:name="T357_1" style:family="text">
      <style:text-properties fo:font-weight="bold" style:font-weight-asian="bold" style:font-weight-complex="bold"/>
    </style:style>
    <style:style style:name="T357_2" style:family="text"/>
    <style:style style:name="T357_3" style:family="text"/>
    <style:style style:name="T357_4" style:family="text"/>
    <style:style style:name="T357_5" style:family="text"/>
    <style:style style:name="T357_6" style:family="text"/>
    <style:style style:name="T357_7" style:family="text"/>
    <style:style style:name="T357_8" style:family="text"/>
    <style:style style:name="P358" style:family="paragraph" style:parent-style-name="Bull"/>
    <style:style style:name="T358_1" style:family="text">
      <style:text-properties fo:font-weight="bold" style:font-weight-asian="bold" style:font-weight-complex="bold"/>
    </style:style>
    <style:style style:name="T358_2" style:family="text">
      <style:text-properties fo:font-weight="bold" style:font-weight-asian="bold" style:font-weight-complex="bold"/>
    </style:style>
    <style:style style:name="T358_3" style:family="text">
      <style:text-properties fo:font-weight="bold" style:font-weight-asian="bold" style:font-weight-complex="bold"/>
    </style:style>
    <style:style style:name="T358_4" style:family="text">
      <style:text-properties fo:font-weight="bold" style:font-weight-asian="bold" style:font-weight-complex="bold"/>
    </style:style>
    <style:style style:name="T358_5" style:family="text"/>
    <style:style style:name="T358_6" style:family="text"/>
    <style:style style:name="T358_7" style:family="text"/>
    <style:style style:name="T358_8" style:family="text"/>
    <style:style style:name="T358_9" style:family="text"/>
    <style:style style:name="T358_10" style:family="text"/>
    <style:style style:name="T358_11" style:family="text"/>
    <style:style style:name="T358_12" style:family="text"/>
    <style:style style:name="T358_13" style:family="text"/>
    <style:style style:name="P359" style:family="paragraph" style:parent-style-name="Bull"/>
    <style:style style:name="T359_1" style:family="text">
      <style:text-properties fo:font-weight="bold" style:font-weight-asian="bold" style:font-weight-complex="bold"/>
    </style:style>
    <style:style style:name="T359_2" style:family="text">
      <style:text-properties fo:font-weight="bold" style:font-weight-asian="bold" style:font-weight-complex="bold"/>
    </style:style>
    <style:style style:name="T359_3" style:family="text">
      <style:text-properties fo:font-weight="bold" style:font-weight-asian="bold" style:font-weight-complex="bold"/>
    </style:style>
    <style:style style:name="T359_4" style:family="text">
      <style:text-properties fo:font-weight="bold" style:font-weight-asian="bold" style:font-weight-complex="bold"/>
    </style:style>
    <style:style style:name="T359_5" style:family="text">
      <style:text-properties fo:font-weight="bold" style:font-weight-asian="bold" style:font-weight-complex="bold"/>
    </style:style>
    <style:style style:name="T359_6" style:family="text"/>
    <style:style style:name="T359_7" style:family="text"/>
    <style:style style:name="T359_8" style:family="text"/>
    <style:style style:name="T359_9" style:family="text"/>
    <style:style style:name="T359_10" style:family="text"/>
    <style:style style:name="T359_11" style:family="text"/>
    <style:style style:name="T359_12" style:family="text"/>
    <style:style style:name="T359_13" style:family="text"/>
    <style:style style:name="P360" style:family="paragraph" style:parent-style-name="Bull"/>
    <style:style style:name="T360_1" style:family="text">
      <style:text-properties fo:font-weight="bold" style:font-weight-asian="bold" style:font-weight-complex="bold"/>
    </style:style>
    <style:style style:name="T360_2" style:family="text"/>
    <style:style style:name="T360_3" style:family="text"/>
    <style:style style:name="T360_4" style:family="text">
      <style:text-properties fo:font-weight="bold" style:font-weight-asian="bold"/>
    </style:style>
    <style:style style:name="T360_5" style:family="text"/>
    <style:style style:name="T360_6" style:family="text"/>
    <style:style style:name="T360_7" style:family="text"/>
    <style:style style:name="T360_8" style:family="text"/>
    <style:style style:name="T360_9" style:family="text"/>
    <style:style style:name="T360_10" style:family="text"/>
    <style:style style:name="T360_11" style:family="text"/>
    <style:style style:name="T360_12" style:family="text"/>
    <style:style style:name="T360_13" style:family="text"/>
    <style:style style:name="T360_14" style:family="text">
      <style:text-properties fo:font-weight="bold" style:font-weight-asian="bold" style:font-weight-complex="bold"/>
    </style:style>
    <style:style style:name="T360_15" style:family="text"/>
    <style:style style:name="T360_16" style:family="text">
      <style:text-properties fo:font-weight="bold" style:font-weight-asian="bold" style:font-weight-complex="bold"/>
    </style:style>
    <style:style style:name="T360_17" style:family="text"/>
    <style:style style:name="T360_18" style:family="text"/>
    <style:style style:name="T360_19" style:family="text"/>
    <style:style style:name="T360_20" style:family="text"/>
    <style:style style:name="T360_21" style:family="text"/>
    <style:style style:name="P361" style:family="paragraph" style:parent-style-name="Heading_20_3"/>
    <style:style style:name="T361_1" style:family="text"/>
    <style:style style:name="P362" style:family="paragraph" style:parent-style-name="Normal"/>
    <style:style style:name="T362_1" style:family="text"/>
    <style:style style:name="T362_2" style:family="text">
      <style:text-properties fo:font-weight="bold" style:font-weight-asian="bold" style:font-weight-complex="bold"/>
    </style:style>
    <style:style style:name="T362_3" style:family="text"/>
    <style:style style:name="T362_4" style:family="text">
      <style:text-properties fo:font-weight="bold" style:font-weight-asian="bold" style:font-weight-complex="bold"/>
    </style:style>
    <style:style style:name="T362_5" style:family="text"/>
    <style:style style:name="T362_6" style:family="text">
      <style:text-properties style:font-name="Aptos" fo:font-size="12pt" style:font-name-asian="Aptos" style:font-size-asian="12pt" style:font-name-complex="Aptos" style:font-size-complex="12pt"/>
    </style:style>
    <style:style style:name="P363" style:family="paragraph" style:parent-style-name="Heading_20_1"/>
    <style:style style:name="T363_1" style:family="text"/>
    <style:style style:name="P364" style:family="paragraph" style:parent-style-name="Normal"/>
    <style:style style:name="T364_1" style:family="text"/>
    <style:style style:name="T364_2" style:family="text"/>
    <style:style style:name="T364_3" style:family="text">
      <style:text-properties fo:font-weight="bold" style:font-weight-asian="bold" style:font-weight-complex="bold"/>
    </style:style>
    <style:style style:name="T364_4" style:family="text"/>
    <style:style style:name="T364_5" style:family="text"/>
    <style:style style:name="T364_6" style:family="text"/>
    <style:style style:name="T364_7" style:family="text"/>
    <style:style style:name="T364_8" style:family="text"/>
    <style:style style:name="T364_9" style:family="text"/>
    <style:style style:name="T364_10" style:family="text"/>
    <style:style style:name="T364_11" style:family="text"/>
    <style:style style:name="P365" style:family="paragraph" style:parent-style-name="Bull"/>
    <style:style style:name="T365_1" style:family="text">
      <style:text-properties fo:font-weight="bold" style:font-weight-asian="bold" style:font-weight-complex="bold"/>
    </style:style>
    <style:style style:name="T365_2" style:family="text">
      <style:text-properties fo:font-weight="bold" style:font-weight-asian="bold" style:font-weight-complex="bold"/>
    </style:style>
    <style:style style:name="T365_3" style:family="text">
      <style:text-properties fo:font-weight="bold" style:font-weight-asian="bold" style:font-weight-complex="bold"/>
    </style:style>
    <style:style style:name="T365_4" style:family="text">
      <style:text-properties fo:font-weight="bold" style:font-weight-asian="bold" style:font-weight-complex="bold"/>
    </style:style>
    <style:style style:name="T365_5" style:family="text"/>
    <style:style style:name="T365_6" style:family="text"/>
    <style:style style:name="T365_7" style:family="text"/>
    <style:style style:name="T365_8" style:family="text"/>
    <style:style style:name="T365_9" style:family="text"/>
    <style:style style:name="T365_10" style:family="text"/>
    <style:style style:name="T365_11" style:family="text"/>
    <style:style style:name="P366" style:family="paragraph" style:parent-style-name="Bull"/>
    <style:style style:name="T366_1" style:family="text">
      <style:text-properties fo:font-weight="bold" style:font-weight-asian="bold" style:font-weight-complex="bold"/>
    </style:style>
    <style:style style:name="T366_2" style:family="text"/>
    <style:style style:name="T366_3" style:family="text">
      <style:text-properties fo:font-weight="bold" style:font-weight-asian="bold"/>
    </style:style>
    <style:style style:name="T366_4" style:family="text"/>
    <style:style style:name="T366_5" style:family="text"/>
    <style:style style:name="T366_6" style:family="text"/>
    <style:style style:name="T366_7" style:family="text"/>
    <style:style style:name="T366_8" style:family="text"/>
    <style:style style:name="T366_9" style:family="text"/>
    <style:style style:name="P367" style:family="paragraph" style:parent-style-name="Bull"/>
    <style:style style:name="T367_1" style:family="text">
      <style:text-properties fo:font-weight="bold" style:font-weight-asian="bold" style:font-weight-complex="bold"/>
    </style:style>
    <style:style style:name="T367_2" style:family="text">
      <style:text-properties fo:font-weight="bold" style:font-weight-asian="bold" style:font-weight-complex="bold"/>
    </style:style>
    <style:style style:name="T367_3" style:family="text">
      <style:text-properties fo:font-weight="bold" style:font-weight-asian="bold" style:font-weight-complex="bold"/>
    </style:style>
    <style:style style:name="T367_4" style:family="text">
      <style:text-properties fo:font-weight="bold" style:font-weight-asian="bold" style:font-weight-complex="bold"/>
    </style:style>
    <style:style style:name="T367_5" style:family="text">
      <style:text-properties fo:font-weight="bold" style:font-weight-asian="bold" style:font-weight-complex="bold"/>
    </style:style>
    <style:style style:name="T367_6" style:family="text">
      <style:text-properties fo:font-weight="bold" style:font-weight-asian="bold" style:font-weight-complex="bold"/>
    </style:style>
    <style:style style:name="T367_7" style:family="text"/>
    <style:style style:name="T367_8" style:family="text"/>
    <style:style style:name="T367_9" style:family="text"/>
    <style:style style:name="T367_10" style:family="text"/>
    <style:style style:name="T367_11" style:family="text"/>
    <style:style style:name="T367_12" style:family="text"/>
    <style:style style:name="T367_13" style:family="text"/>
    <style:style style:name="T367_14" style:family="text"/>
    <style:style style:name="T367_15" style:family="text"/>
    <style:style style:name="T367_16" style:family="text"/>
    <style:style style:name="T367_17" style:family="text"/>
    <style:style style:name="T367_18" style:family="text"/>
    <style:style style:name="T367_19" style:family="text"/>
    <style:style style:name="T367_20" style:family="text"/>
    <style:style style:name="T367_21" style:family="text"/>
    <style:style style:name="T367_22" style:family="text"/>
    <style:style style:name="T367_23" style:family="text"/>
    <style:style style:name="T367_24" style:family="text"/>
    <style:style style:name="T367_25" style:family="text"/>
    <style:style style:name="T367_26" style:family="text"/>
    <style:style style:name="T367_27" style:family="text"/>
    <style:style style:name="T367_28" style:family="text"/>
    <style:style style:name="P368" style:family="paragraph" style:parent-style-name="Bull"/>
    <style:style style:name="T368_1" style:family="text">
      <style:text-properties fo:font-weight="bold" style:font-weight-asian="bold" style:font-weight-complex="bold"/>
    </style:style>
    <style:style style:name="T368_2" style:family="text"/>
    <style:style style:name="T368_3" style:family="text"/>
    <style:style style:name="T368_4" style:family="text"/>
    <style:style style:name="T368_5" style:family="text"/>
    <style:style style:name="T368_6" style:family="text"/>
    <style:style style:name="T368_7" style:family="text"/>
    <style:style style:name="T368_8" style:family="text"/>
    <style:style style:name="T368_9" style:family="text"/>
    <style:style style:name="T368_10" style:family="text"/>
    <style:style style:name="T368_11" style:family="text"/>
    <style:style style:name="T368_12" style:family="text"/>
    <style:style style:name="T368_13" style:family="text"/>
    <style:style style:name="T368_14" style:family="text"/>
    <style:style style:name="T368_15" style:family="text"/>
    <style:style style:name="T368_16" style:family="text"/>
    <style:style style:name="T368_17" style:family="text"/>
    <style:style style:name="T368_18" style:family="text"/>
    <style:style style:name="T368_19" style:family="text"/>
    <style:style style:name="T368_20" style:family="text"/>
    <style:style style:name="T368_21" style:family="text"/>
    <style:style style:name="T368_22" style:family="text"/>
    <style:style style:name="T368_23" style:family="text"/>
    <style:style style:name="T368_24" style:family="text"/>
    <style:style style:name="T368_25" style:family="text"/>
    <style:style style:name="T368_26" style:family="text"/>
    <style:style style:name="T368_27" style:family="text"/>
    <style:style style:name="T368_28" style:family="text"/>
    <style:style style:name="T368_29" style:family="text"/>
    <style:style style:name="T368_30" style:family="text"/>
    <style:style style:name="P369" style:family="paragraph" style:parent-style-name="Bull"/>
    <style:style style:name="T369_1" style:family="text">
      <style:text-properties fo:font-weight="bold" style:font-weight-asian="bold" style:font-weight-complex="bold"/>
    </style:style>
    <style:style style:name="T369_2" style:family="text">
      <style:text-properties fo:font-weight="bold" style:font-weight-asian="bold" style:font-weight-complex="bold"/>
    </style:style>
    <style:style style:name="T369_3" style:family="text">
      <style:text-properties fo:font-weight="bold" style:font-weight-asian="bold" style:font-weight-complex="bold"/>
    </style:style>
    <style:style style:name="T369_4" style:family="text"/>
    <style:style style:name="T369_5" style:family="text"/>
    <style:style style:name="T369_6" style:family="text"/>
    <style:style style:name="T369_7" style:family="text"/>
    <style:style style:name="T369_8" style:family="text"/>
    <style:style style:name="T369_9" style:family="text"/>
    <style:style style:name="T369_10" style:family="text"/>
    <style:style style:name="T369_11" style:family="text"/>
    <style:style style:name="T369_12" style:family="text"/>
    <style:style style:name="T369_13" style:family="text"/>
    <style:style style:name="T369_14" style:family="text"/>
    <style:style style:name="T369_15" style:family="text"/>
    <style:style style:name="T369_16" style:family="text"/>
    <style:style style:name="T369_17" style:family="text"/>
    <style:style style:name="T369_18" style:family="text"/>
    <style:style style:name="T369_19" style:family="text"/>
    <style:style style:name="T369_20" style:family="text"/>
    <style:style style:name="T369_21" style:family="text"/>
    <style:style style:name="T369_22" style:family="text"/>
    <style:style style:name="T369_23" style:family="text"/>
    <style:style style:name="T369_24" style:family="text"/>
    <style:style style:name="T369_25" style:family="text"/>
    <style:style style:name="T369_26" style:family="text"/>
    <style:style style:name="T369_27" style:family="text"/>
    <style:style style:name="T369_28" style:family="text"/>
    <style:style style:name="T369_29" style:family="text"/>
    <style:style style:name="T369_30" style:family="text"/>
    <style:style style:name="T369_31" style:family="text"/>
    <style:style style:name="T369_32" style:family="text"/>
    <style:style style:name="T369_33" style:family="text"/>
    <style:style style:name="T369_34" style:family="text"/>
    <style:style style:name="T369_35" style:family="text"/>
    <style:style style:name="T369_36" style:family="text"/>
    <style:style style:name="T369_37" style:family="text"/>
    <style:style style:name="T369_38" style:family="text"/>
    <style:style style:name="T369_39" style:family="text"/>
    <style:style style:name="T369_40" style:family="text"/>
    <style:style style:name="P370" style:family="paragraph" style:parent-style-name="Heading_20_1">
      <style:paragraph-properties fo:break-before="page"/>
    </style:style>
    <style:style style:name="T370_1" style:family="text"/>
    <style:style style:name="T370_2" style:family="text"/>
    <style:style style:name="T370_3" style:family="text"/>
    <style:style style:name="T370_4" style:family="text"/>
    <style:style style:name="T370_5" style:family="text"/>
    <style:style style:name="P371" style:family="paragraph" style:parent-style-name="Normal"/>
    <style:style style:name="T371_1" style:family="text"/>
    <style:style style:name="T371_2" style:family="text"/>
    <style:style style:name="P372" style:family="paragraph" style:parent-style-name="Bull"/>
    <style:style style:name="T372_1" style:family="text" style:parent-style-name="Internet_20_link">
      <style:text-properties style:font-name-asian="Calibri"/>
    </style:style>
    <style:style style:name="T372_2" style:family="text" style:parent-style-name="Internet_20_link">
      <style:text-properties style:font-name-asian="Calibri"/>
    </style:style>
    <style:style style:name="T372_3" style:family="text" style:parent-style-name="Internet_20_link">
      <style:text-properties style:font-name-asian="Calibri"/>
    </style:style>
    <style:style style:name="T372_4" style:family="text" style:parent-style-name="Internet_20_link">
      <style:text-properties style:font-name-asian="Calibri"/>
    </style:style>
    <style:style style:name="T372_5" style:family="text" style:parent-style-name="Internet_20_link">
      <style:text-properties style:font-name-asian="Calibri"/>
    </style:style>
    <style:style style:name="T372_6" style:family="text" style:parent-style-name="Internet_20_link">
      <style:text-properties style:font-name-asian="Calibri"/>
    </style:style>
    <style:style style:name="T372_7" style:family="text" style:parent-style-name="Internet_20_link">
      <style:text-properties style:font-name-asian="Calibri"/>
    </style:style>
    <style:style style:name="T372_8" style:family="text" style:parent-style-name="Internet_20_link">
      <style:text-properties style:font-name-asian="Calibri"/>
    </style:style>
    <style:style style:name="T372_9" style:family="text" style:parent-style-name="Internet_20_link">
      <style:text-properties style:font-name-asian="Calibri"/>
    </style:style>
    <style:style style:name="T372_10" style:family="text" style:parent-style-name="Internet_20_link">
      <style:text-properties style:font-name-asian="Calibri"/>
    </style:style>
    <style:style style:name="T372_11" style:family="text" style:parent-style-name="Internet_20_link">
      <style:text-properties style:font-name-asian="Calibri"/>
    </style:style>
    <style:style style:name="T372_12" style:family="text" style:parent-style-name="Internet_20_link">
      <style:text-properties style:font-name-asian="Calibri"/>
    </style:style>
    <style:style style:name="T372_13" style:family="text" style:parent-style-name="Internet_20_link">
      <style:text-properties style:font-name-asian="Calibri"/>
    </style:style>
    <style:style style:name="T372_14" style:family="text" style:parent-style-name="Internet_20_link">
      <style:text-properties style:font-name-asian="Calibri"/>
    </style:style>
    <style:style style:name="T372_15" style:family="text" style:parent-style-name="Internet_20_link">
      <style:text-properties style:font-name-asian="Calibri"/>
    </style:style>
    <style:style style:name="T372_16" style:family="text" style:parent-style-name="Internet_20_link">
      <style:text-properties style:font-name-asian="Calibri"/>
    </style:style>
    <style:style style:name="T372_17" style:family="text" style:parent-style-name="Internet_20_link">
      <style:text-properties style:font-name-asian="Calibri"/>
    </style:style>
    <style:style style:name="T372_18" style:family="text" style:parent-style-name="Internet_20_link">
      <style:text-properties style:font-name-asian="Calibri"/>
    </style:style>
    <style:style style:name="T372_19" style:family="text" style:parent-style-name="Internet_20_link">
      <style:text-properties style:font-name-asian="Calibri"/>
    </style:style>
    <style:style style:name="T372_20" style:family="text" style:parent-style-name="Internet_20_link">
      <style:text-properties style:font-name-asian="Calibri"/>
    </style:style>
    <style:style style:name="T372_21" style:family="text" style:parent-style-name="Internet_20_link">
      <style:text-properties style:font-name-asian="Calibri"/>
    </style:style>
    <style:style style:name="T372_22" style:family="text" style:parent-style-name="Internet_20_link">
      <style:text-properties style:font-name-asian="Calibri"/>
    </style:style>
    <style:style style:name="T372_23" style:family="text" style:parent-style-name="Internet_20_link">
      <style:text-properties style:font-name-asian="Calibri"/>
    </style:style>
    <style:style style:name="P373" style:family="paragraph" style:parent-style-name="Bull"/>
    <style:style style:name="T373_1" style:family="text" style:parent-style-name="Internet_20_link">
      <style:text-properties style:font-name-asian="Calibri"/>
    </style:style>
    <style:style style:name="T373_2" style:family="text" style:parent-style-name="Internet_20_link">
      <style:text-properties style:font-name-asian="Calibri"/>
    </style:style>
    <style:style style:name="T373_3" style:family="text" style:parent-style-name="Internet_20_link">
      <style:text-properties style:font-name-asian="Calibri"/>
    </style:style>
    <style:style style:name="T373_4" style:family="text" style:parent-style-name="Internet_20_link">
      <style:text-properties style:font-name-asian="Calibri"/>
    </style:style>
    <style:style style:name="T373_5" style:family="text" style:parent-style-name="Internet_20_link">
      <style:text-properties style:font-name-asian="Calibri"/>
    </style:style>
    <style:style style:name="T373_6" style:family="text" style:parent-style-name="Internet_20_link">
      <style:text-properties style:font-name-asian="Calibri"/>
    </style:style>
    <style:style style:name="T373_7" style:family="text" style:parent-style-name="Internet_20_link">
      <style:text-properties style:font-name-asian="Calibri"/>
    </style:style>
    <style:style style:name="T373_8" style:family="text" style:parent-style-name="Internet_20_link">
      <style:text-properties style:font-name-asian="Calibri"/>
    </style:style>
    <style:style style:name="T373_9" style:family="text" style:parent-style-name="Internet_20_link">
      <style:text-properties style:font-name-asian="Calibri"/>
    </style:style>
    <style:style style:name="T373_10" style:family="text" style:parent-style-name="Internet_20_link">
      <style:text-properties style:font-name-asian="Calibri"/>
    </style:style>
    <style:style style:name="T373_11" style:family="text" style:parent-style-name="Internet_20_link">
      <style:text-properties style:font-name-asian="Calibri"/>
    </style:style>
    <style:style style:name="T373_12" style:family="text" style:parent-style-name="Internet_20_link">
      <style:text-properties style:font-name-asian="Calibri"/>
    </style:style>
    <style:style style:name="T373_13" style:family="text" style:parent-style-name="Internet_20_link">
      <style:text-properties style:font-name-asian="Calibri"/>
    </style:style>
    <style:style style:name="T373_14" style:family="text" style:parent-style-name="Internet_20_link">
      <style:text-properties style:font-name-asian="Calibri"/>
    </style:style>
    <style:style style:name="T373_15" style:family="text" style:parent-style-name="Internet_20_link">
      <style:text-properties style:font-name-asian="Calibri"/>
    </style:style>
    <style:style style:name="P374" style:family="paragraph" style:parent-style-name="Bull"/>
    <style:style style:name="T374_1" style:family="text"/>
    <style:style style:name="T374_2" style:family="text" style:parent-style-name="Internet_20_link">
      <style:text-properties style:font-name-asian="Calibri"/>
    </style:style>
    <style:style style:name="T374_3" style:family="text" style:parent-style-name="Internet_20_link">
      <style:text-properties style:font-name-asian="Calibri"/>
    </style:style>
    <style:style style:name="T374_4" style:family="text" style:parent-style-name="Internet_20_link">
      <style:text-properties style:font-name-asian="Calibri"/>
    </style:style>
    <style:style style:name="T374_5" style:family="text" style:parent-style-name="Internet_20_link">
      <style:text-properties style:font-name-asian="Calibri"/>
    </style:style>
    <style:style style:name="T374_6" style:family="text" style:parent-style-name="Internet_20_link">
      <style:text-properties style:font-name-asian="Calibri"/>
    </style:style>
    <style:style style:name="T374_7" style:family="text" style:parent-style-name="Internet_20_link">
      <style:text-properties style:font-name-asian="Calibri"/>
    </style:style>
    <style:style style:name="T374_8" style:family="text" style:parent-style-name="Internet_20_link">
      <style:text-properties style:font-name-asian="Calibri"/>
    </style:style>
    <style:style style:name="T374_9" style:family="text" style:parent-style-name="Internet_20_link">
      <style:text-properties style:font-name-asian="Calibri"/>
    </style:style>
    <style:style style:name="T374_10" style:family="text" style:parent-style-name="Internet_20_link">
      <style:text-properties style:font-name-asian="Calibri"/>
    </style:style>
    <style:style style:name="T374_11" style:family="text" style:parent-style-name="Internet_20_link">
      <style:text-properties style:font-name-asian="Calibri"/>
    </style:style>
    <style:style style:name="T374_12" style:family="text" style:parent-style-name="Internet_20_link">
      <style:text-properties style:font-name-asian="Calibri"/>
    </style:style>
    <style:style style:name="T374_13" style:family="text" style:parent-style-name="Internet_20_link">
      <style:text-properties style:font-name-asian="Calibri"/>
    </style:style>
    <style:style style:name="T374_14" style:family="text" style:parent-style-name="Internet_20_link">
      <style:text-properties style:font-name-asian="Calibri"/>
    </style:style>
    <style:style style:name="T374_15" style:family="text" style:parent-style-name="Internet_20_link">
      <style:text-properties style:font-name-asian="Calibri"/>
    </style:style>
    <style:style style:name="T374_16" style:family="text" style:parent-style-name="Internet_20_link">
      <style:text-properties style:font-name-asian="Calibri"/>
    </style:style>
    <style:style style:name="T374_17" style:family="text" style:parent-style-name="Internet_20_link">
      <style:text-properties style:font-name-asian="Calibri"/>
    </style:style>
    <style:style style:name="T374_18" style:family="text" style:parent-style-name="Internet_20_link">
      <style:text-properties style:font-name-asian="Calibri"/>
    </style:style>
    <style:style style:name="T374_19" style:family="text" style:parent-style-name="Internet_20_link">
      <style:text-properties style:font-name-asian="Calibri"/>
    </style:style>
    <style:style style:name="T374_20" style:family="text" style:parent-style-name="Internet_20_link">
      <style:text-properties style:font-name-asian="Calibri"/>
    </style:style>
    <style:style style:name="T374_21" style:family="text" style:parent-style-name="Internet_20_link">
      <style:text-properties style:font-name-asian="Calibri"/>
    </style:style>
    <style:style style:name="T374_22" style:family="text" style:parent-style-name="Internet_20_link">
      <style:text-properties style:font-name-asian="Calibri"/>
    </style:style>
    <style:style style:name="T374_23" style:family="text" style:parent-style-name="Internet_20_link">
      <style:text-properties style:font-name-asian="Calibri"/>
    </style:style>
    <style:style style:name="P375" style:family="paragraph" style:parent-style-name="Bull"/>
    <style:style style:name="T375_1" style:family="text"/>
    <style:style style:name="T375_2" style:family="text" style:parent-style-name="Internet_20_link">
      <style:text-properties style:font-name-asian="Calibri"/>
    </style:style>
    <style:style style:name="T375_3" style:family="text" style:parent-style-name="Internet_20_link">
      <style:text-properties style:font-name-asian="Calibri"/>
    </style:style>
    <style:style style:name="T375_4" style:family="text" style:parent-style-name="Internet_20_link">
      <style:text-properties style:font-name-asian="Calibri"/>
    </style:style>
    <style:style style:name="T375_5" style:family="text" style:parent-style-name="Internet_20_link">
      <style:text-properties style:font-name-asian="Calibri"/>
    </style:style>
    <style:style style:name="T375_6" style:family="text" style:parent-style-name="Internet_20_link">
      <style:text-properties style:font-name-asian="Calibri"/>
    </style:style>
    <style:style style:name="T375_7" style:family="text" style:parent-style-name="Internet_20_link">
      <style:text-properties style:font-name-asian="Calibri"/>
    </style:style>
    <style:style style:name="T375_8" style:family="text" style:parent-style-name="Internet_20_link">
      <style:text-properties style:font-name-asian="Calibri"/>
    </style:style>
    <style:style style:name="T375_9" style:family="text" style:parent-style-name="Internet_20_link">
      <style:text-properties style:font-name-asian="Calibri"/>
    </style:style>
    <style:style style:name="T375_10" style:family="text" style:parent-style-name="Internet_20_link">
      <style:text-properties style:font-name-asian="Calibri"/>
    </style:style>
    <style:style style:name="T375_11" style:family="text" style:parent-style-name="Internet_20_link">
      <style:text-properties style:font-name-asian="Calibri"/>
    </style:style>
    <style:style style:name="T375_12" style:family="text" style:parent-style-name="Internet_20_link">
      <style:text-properties style:font-name-asian="Calibri"/>
    </style:style>
    <style:style style:name="T375_13" style:family="text" style:parent-style-name="Internet_20_link">
      <style:text-properties style:font-name-asian="Calibri"/>
    </style:style>
    <style:style style:name="T375_14" style:family="text" style:parent-style-name="Internet_20_link">
      <style:text-properties style:font-name-asian="Calibri"/>
    </style:style>
    <style:style style:name="T375_15" style:family="text" style:parent-style-name="Internet_20_link">
      <style:text-properties style:font-name-asian="Calibri"/>
    </style:style>
    <style:style style:name="T375_16" style:family="text" style:parent-style-name="Internet_20_link">
      <style:text-properties style:font-name-asian="Calibri"/>
    </style:style>
    <style:style style:name="T375_17" style:family="text" style:parent-style-name="Internet_20_link">
      <style:text-properties style:font-name-asian="Calibri"/>
    </style:style>
    <style:style style:name="T375_18" style:family="text" style:parent-style-name="Internet_20_link">
      <style:text-properties style:font-name-asian="Calibri"/>
    </style:style>
    <style:style style:name="T375_19" style:family="text" style:parent-style-name="Internet_20_link">
      <style:text-properties style:font-name-asian="Calibri"/>
    </style:style>
    <style:style style:name="T375_20" style:family="text" style:parent-style-name="Internet_20_link">
      <style:text-properties style:font-name-asian="Calibri"/>
    </style:style>
    <style:style style:name="T375_21" style:family="text" style:parent-style-name="Internet_20_link">
      <style:text-properties style:font-name-asian="Calibri"/>
    </style:style>
    <style:style style:name="P376" style:family="paragraph" style:parent-style-name="Bull"/>
    <style:style style:name="T376_1" style:family="text"/>
    <style:style style:name="T376_2" style:family="text" style:parent-style-name="Internet_20_link">
      <style:text-properties style:font-name-asian="Calibri"/>
    </style:style>
    <style:style style:name="T376_3" style:family="text" style:parent-style-name="Internet_20_link">
      <style:text-properties style:font-name-asian="Calibri"/>
    </style:style>
    <style:style style:name="T376_4" style:family="text" style:parent-style-name="Internet_20_link">
      <style:text-properties style:font-name-asian="Calibri"/>
    </style:style>
    <style:style style:name="T376_5" style:family="text" style:parent-style-name="Internet_20_link">
      <style:text-properties style:font-name-asian="Calibri"/>
    </style:style>
    <style:style style:name="T376_6" style:family="text" style:parent-style-name="Internet_20_link">
      <style:text-properties style:font-name-asian="Calibri"/>
    </style:style>
    <style:style style:name="T376_7" style:family="text" style:parent-style-name="Internet_20_link">
      <style:text-properties style:font-name-asian="Calibri"/>
    </style:style>
    <style:style style:name="T376_8" style:family="text" style:parent-style-name="Internet_20_link">
      <style:text-properties style:font-name-asian="Calibri"/>
    </style:style>
    <style:style style:name="T376_9" style:family="text" style:parent-style-name="Internet_20_link">
      <style:text-properties style:font-name-asian="Calibri"/>
    </style:style>
    <style:style style:name="T376_10" style:family="text" style:parent-style-name="Internet_20_link">
      <style:text-properties style:font-name-asian="Calibri"/>
    </style:style>
    <style:style style:name="T376_11" style:family="text" style:parent-style-name="Internet_20_link">
      <style:text-properties style:font-name-asian="Calibri"/>
    </style:style>
    <style:style style:name="T376_12" style:family="text" style:parent-style-name="Internet_20_link">
      <style:text-properties style:font-name-asian="Calibri"/>
    </style:style>
    <style:style style:name="T376_13" style:family="text" style:parent-style-name="Internet_20_link">
      <style:text-properties style:font-name-asian="Calibri"/>
    </style:style>
    <style:style style:name="T376_14" style:family="text" style:parent-style-name="Internet_20_link">
      <style:text-properties style:font-name-asian="Calibri"/>
    </style:style>
    <style:style style:name="T376_15" style:family="text" style:parent-style-name="Internet_20_link">
      <style:text-properties style:font-name-asian="Calibri"/>
    </style:style>
    <style:style style:name="T376_16" style:family="text" style:parent-style-name="Internet_20_link">
      <style:text-properties style:font-name-asian="Calibri"/>
    </style:style>
    <style:style style:name="T376_17" style:family="text" style:parent-style-name="Internet_20_link">
      <style:text-properties style:font-name-asian="Calibri"/>
    </style:style>
    <style:style style:name="T376_18" style:family="text" style:parent-style-name="Internet_20_link">
      <style:text-properties style:font-name-asian="Calibri"/>
    </style:style>
    <style:style style:name="P377" style:family="paragraph" style:parent-style-name="Bull"/>
    <style:style style:name="T377_1" style:family="text"/>
    <style:style style:name="T377_2" style:family="text" style:parent-style-name="Internet_20_link">
      <style:text-properties style:font-name-asian="Calibri"/>
    </style:style>
    <style:style style:name="T377_3" style:family="text" style:parent-style-name="Internet_20_link">
      <style:text-properties style:font-name-asian="Calibri"/>
    </style:style>
    <style:style style:name="T377_4" style:family="text" style:parent-style-name="Internet_20_link">
      <style:text-properties style:font-name-asian="Calibri"/>
    </style:style>
    <style:style style:name="T377_5" style:family="text" style:parent-style-name="Internet_20_link">
      <style:text-properties style:font-name-asian="Calibri"/>
    </style:style>
    <style:style style:name="T377_6" style:family="text" style:parent-style-name="Internet_20_link">
      <style:text-properties style:font-name-asian="Calibri"/>
    </style:style>
    <style:style style:name="T377_7" style:family="text" style:parent-style-name="Internet_20_link">
      <style:text-properties style:font-name-asian="Calibri"/>
    </style:style>
    <style:style style:name="T377_8" style:family="text" style:parent-style-name="Internet_20_link">
      <style:text-properties style:font-name-asian="Calibri"/>
    </style:style>
    <style:style style:name="T377_9" style:family="text" style:parent-style-name="Internet_20_link">
      <style:text-properties style:font-name-asian="Calibri"/>
    </style:style>
    <style:style style:name="T377_10" style:family="text" style:parent-style-name="Internet_20_link">
      <style:text-properties style:font-name-asian="Calibri"/>
    </style:style>
    <style:style style:name="T377_11" style:family="text" style:parent-style-name="Internet_20_link">
      <style:text-properties style:font-name-asian="Calibri"/>
    </style:style>
    <style:style style:name="T377_12" style:family="text" style:parent-style-name="Internet_20_link">
      <style:text-properties style:font-name-asian="Calibri"/>
    </style:style>
    <style:style style:name="T377_13" style:family="text" style:parent-style-name="Internet_20_link">
      <style:text-properties style:font-name-asian="Calibri"/>
    </style:style>
    <style:style style:name="T377_14" style:family="text" style:parent-style-name="Internet_20_link">
      <style:text-properties style:font-name-asian="Calibri"/>
    </style:style>
    <style:style style:name="T377_15" style:family="text" style:parent-style-name="Internet_20_link">
      <style:text-properties style:font-name-asian="Calibri"/>
    </style:style>
    <style:style style:name="T377_16" style:family="text" style:parent-style-name="Internet_20_link">
      <style:text-properties style:font-name-asian="Calibri"/>
    </style:style>
    <style:style style:name="T377_17" style:family="text" style:parent-style-name="Internet_20_link">
      <style:text-properties style:font-name-asian="Calibri"/>
    </style:style>
    <style:style style:name="T377_18" style:family="text" style:parent-style-name="Internet_20_link">
      <style:text-properties style:font-name-asian="Calibri"/>
    </style:style>
    <style:style style:name="T377_19" style:family="text" style:parent-style-name="Internet_20_link">
      <style:text-properties style:font-name-asian="Calibri"/>
    </style:style>
    <style:style style:name="T377_20" style:family="text" style:parent-style-name="Internet_20_link">
      <style:text-properties style:font-name-asian="Calibri"/>
    </style:style>
    <style:style style:name="T377_21" style:family="text" style:parent-style-name="Internet_20_link">
      <style:text-properties style:font-name-asian="Calibri"/>
    </style:style>
    <style:style style:name="T377_22" style:family="text" style:parent-style-name="Internet_20_link">
      <style:text-properties style:font-name-asian="Calibri"/>
    </style:style>
    <style:style style:name="T377_23" style:family="text" style:parent-style-name="Internet_20_link">
      <style:text-properties style:font-name-asian="Calibri"/>
    </style:style>
    <style:style style:name="T377_24" style:family="text" style:parent-style-name="Internet_20_link">
      <style:text-properties style:font-name-asian="Calibri"/>
    </style:style>
    <style:style style:name="T377_25" style:family="text" style:parent-style-name="Internet_20_link">
      <style:text-properties style:font-name-asian="Calibri"/>
    </style:style>
    <style:style style:name="P378" style:family="paragraph" style:parent-style-name="Bull"/>
    <style:style style:name="T378_1" style:family="text"/>
    <style:style style:name="T378_2" style:family="text" style:parent-style-name="Internet_20_link">
      <style:text-properties style:font-name-asian="Calibri"/>
    </style:style>
    <style:style style:name="T378_3" style:family="text" style:parent-style-name="Internet_20_link">
      <style:text-properties style:font-name-asian="Calibri"/>
    </style:style>
    <style:style style:name="T378_4" style:family="text" style:parent-style-name="Internet_20_link">
      <style:text-properties style:font-name-asian="Calibri"/>
    </style:style>
    <style:style style:name="T378_5" style:family="text" style:parent-style-name="Internet_20_link">
      <style:text-properties style:font-name-asian="Calibri"/>
    </style:style>
    <style:style style:name="T378_6" style:family="text" style:parent-style-name="Internet_20_link">
      <style:text-properties style:font-name-asian="Calibri"/>
    </style:style>
    <style:style style:name="T378_7" style:family="text" style:parent-style-name="Internet_20_link">
      <style:text-properties style:font-name-asian="Calibri"/>
    </style:style>
    <style:style style:name="T378_8" style:family="text" style:parent-style-name="Internet_20_link">
      <style:text-properties style:font-name-asian="Calibri"/>
    </style:style>
    <style:style style:name="T378_9" style:family="text" style:parent-style-name="Internet_20_link">
      <style:text-properties style:font-name-asian="Calibri"/>
    </style:style>
    <style:style style:name="T378_10" style:family="text" style:parent-style-name="Internet_20_link">
      <style:text-properties style:font-name-asian="Calibri"/>
    </style:style>
    <style:style style:name="T378_11" style:family="text" style:parent-style-name="Internet_20_link">
      <style:text-properties style:font-name-asian="Calibri"/>
    </style:style>
    <style:style style:name="T378_12" style:family="text" style:parent-style-name="Internet_20_link">
      <style:text-properties style:font-name-asian="Calibri"/>
    </style:style>
    <style:style style:name="T378_13" style:family="text" style:parent-style-name="Internet_20_link">
      <style:text-properties style:font-name-asian="Calibri"/>
    </style:style>
    <style:style style:name="T378_14" style:family="text" style:parent-style-name="Internet_20_link">
      <style:text-properties style:font-name-asian="Calibri"/>
    </style:style>
    <style:style style:name="T378_15" style:family="text" style:parent-style-name="Internet_20_link">
      <style:text-properties style:font-name-asian="Calibri"/>
    </style:style>
    <style:style style:name="T378_16" style:family="text" style:parent-style-name="Internet_20_link">
      <style:text-properties style:font-name-asian="Calibri"/>
    </style:style>
    <style:style style:name="T378_17" style:family="text" style:parent-style-name="Internet_20_link">
      <style:text-properties style:font-name-asian="Calibri"/>
    </style:style>
    <style:style style:name="T378_18" style:family="text" style:parent-style-name="Internet_20_link">
      <style:text-properties style:font-name-asian="Calibri"/>
    </style:style>
    <style:style style:name="T378_19" style:family="text" style:parent-style-name="Internet_20_link">
      <style:text-properties style:font-name-asian="Calibri"/>
    </style:style>
    <style:style style:name="T378_20" style:family="text" style:parent-style-name="Internet_20_link">
      <style:text-properties style:font-name-asian="Calibri"/>
    </style:style>
    <style:style style:name="T378_21" style:family="text" style:parent-style-name="Internet_20_link">
      <style:text-properties style:font-name-asian="Calibri"/>
    </style:style>
    <style:style style:name="P379" style:family="paragraph" style:parent-style-name="Bull"/>
    <style:style style:name="T379_1" style:family="text"/>
    <style:style style:name="T379_2" style:family="text" style:parent-style-name="Internet_20_link">
      <style:text-properties style:font-name-asian="Calibri"/>
    </style:style>
    <style:style style:name="T379_3" style:family="text" style:parent-style-name="Internet_20_link">
      <style:text-properties style:font-name-asian="Calibri"/>
    </style:style>
    <style:style style:name="T379_4" style:family="text" style:parent-style-name="Internet_20_link">
      <style:text-properties style:font-name-asian="Calibri"/>
    </style:style>
    <style:style style:name="T379_5" style:family="text" style:parent-style-name="Internet_20_link">
      <style:text-properties style:font-name-asian="Calibri"/>
    </style:style>
    <style:style style:name="T379_6" style:family="text" style:parent-style-name="Internet_20_link">
      <style:text-properties style:font-name-asian="Calibri"/>
    </style:style>
    <style:style style:name="T379_7" style:family="text" style:parent-style-name="Internet_20_link">
      <style:text-properties style:font-name-asian="Calibri"/>
    </style:style>
    <style:style style:name="T379_8" style:family="text" style:parent-style-name="Internet_20_link">
      <style:text-properties style:font-name-asian="Calibri"/>
    </style:style>
    <style:style style:name="T379_9" style:family="text" style:parent-style-name="Internet_20_link">
      <style:text-properties style:font-name-asian="Calibri"/>
    </style:style>
    <style:style style:name="T379_10" style:family="text" style:parent-style-name="Internet_20_link">
      <style:text-properties style:font-name-asian="Calibri"/>
    </style:style>
    <style:style style:name="T379_11" style:family="text" style:parent-style-name="Internet_20_link">
      <style:text-properties style:font-name-asian="Calibri"/>
    </style:style>
    <style:style style:name="T379_12" style:family="text" style:parent-style-name="Internet_20_link">
      <style:text-properties style:font-name-asian="Calibri"/>
    </style:style>
    <style:style style:name="T379_13" style:family="text" style:parent-style-name="Internet_20_link">
      <style:text-properties style:font-name-asian="Calibri"/>
    </style:style>
    <style:style style:name="T379_14" style:family="text" style:parent-style-name="Internet_20_link">
      <style:text-properties style:font-name-asian="Calibri"/>
    </style:style>
    <style:style style:name="T379_15" style:family="text" style:parent-style-name="Internet_20_link">
      <style:text-properties style:font-name-asian="Calibri"/>
    </style:style>
    <style:style style:name="T379_16" style:family="text" style:parent-style-name="Internet_20_link">
      <style:text-properties style:font-name-asian="Calibri"/>
    </style:style>
    <style:style style:name="T379_17" style:family="text" style:parent-style-name="Internet_20_link">
      <style:text-properties style:font-name-asian="Calibri"/>
    </style:style>
    <style:style style:name="T379_18" style:family="text" style:parent-style-name="Internet_20_link">
      <style:text-properties style:font-name-asian="Calibri"/>
    </style:style>
    <style:style style:name="T379_19" style:family="text" style:parent-style-name="Internet_20_link">
      <style:text-properties style:font-name-asian="Calibri"/>
    </style:style>
    <style:style style:name="T379_20" style:family="text" style:parent-style-name="Internet_20_link">
      <style:text-properties style:font-name-asian="Calibri"/>
    </style:style>
    <style:style style:name="T379_21" style:family="text" style:parent-style-name="Internet_20_link">
      <style:text-properties style:font-name-asian="Calibri"/>
    </style:style>
    <style:style style:name="T379_22" style:family="text" style:parent-style-name="Internet_20_link">
      <style:text-properties style:font-name-asian="Calibri"/>
    </style:style>
    <style:style style:name="T379_23" style:family="text" style:parent-style-name="Internet_20_link">
      <style:text-properties style:font-name-asian="Calibri"/>
    </style:style>
    <style:style style:name="T379_24" style:family="text" style:parent-style-name="Internet_20_link">
      <style:text-properties style:font-name-asian="Calibri"/>
    </style:style>
    <style:style style:name="T379_25" style:family="text" style:parent-style-name="Internet_20_link">
      <style:text-properties style:font-name-asian="Calibri"/>
    </style:style>
    <style:style style:name="T379_26" style:family="text" style:parent-style-name="Internet_20_link">
      <style:text-properties style:font-name-asian="Calibri"/>
    </style:style>
    <style:style style:name="T379_27" style:family="text" style:parent-style-name="Internet_20_link">
      <style:text-properties style:font-name-asian="Calibri"/>
    </style:style>
    <style:style style:name="T379_28" style:family="text" style:parent-style-name="Internet_20_link">
      <style:text-properties style:font-name-asian="Calibri"/>
    </style:style>
    <style:style style:name="T379_29" style:family="text" style:parent-style-name="Internet_20_link">
      <style:text-properties style:font-name-asian="Calibri"/>
    </style:style>
    <style:style style:name="P380" style:family="paragraph" style:parent-style-name="Bull"/>
    <style:style style:name="T380_1" style:family="text"/>
    <style:style style:name="T380_2" style:family="text" style:parent-style-name="Internet_20_link">
      <style:text-properties style:font-name-asian="Calibri"/>
    </style:style>
    <style:style style:name="T380_3" style:family="text" style:parent-style-name="Internet_20_link">
      <style:text-properties style:font-name-asian="Calibri"/>
    </style:style>
    <style:style style:name="T380_4" style:family="text" style:parent-style-name="Internet_20_link">
      <style:text-properties style:font-name-asian="Calibri"/>
    </style:style>
    <style:style style:name="T380_5" style:family="text" style:parent-style-name="Internet_20_link">
      <style:text-properties style:font-name-asian="Calibri"/>
    </style:style>
    <style:style style:name="T380_6" style:family="text" style:parent-style-name="Internet_20_link">
      <style:text-properties style:font-name-asian="Calibri"/>
    </style:style>
    <style:style style:name="T380_7" style:family="text" style:parent-style-name="Internet_20_link">
      <style:text-properties style:font-name-asian="Calibri"/>
    </style:style>
    <style:style style:name="T380_8" style:family="text" style:parent-style-name="Internet_20_link">
      <style:text-properties style:font-name-asian="Calibri"/>
    </style:style>
    <style:style style:name="T380_9" style:family="text" style:parent-style-name="Internet_20_link">
      <style:text-properties style:font-name-asian="Calibri"/>
    </style:style>
    <style:style style:name="T380_10" style:family="text" style:parent-style-name="Internet_20_link">
      <style:text-properties style:font-name-asian="Calibri"/>
    </style:style>
    <style:style style:name="T380_11" style:family="text" style:parent-style-name="Internet_20_link">
      <style:text-properties style:font-name-asian="Calibri"/>
    </style:style>
    <style:style style:name="T380_12" style:family="text" style:parent-style-name="Internet_20_link">
      <style:text-properties style:font-name-asian="Calibri"/>
    </style:style>
    <style:style style:name="T380_13" style:family="text" style:parent-style-name="Internet_20_link">
      <style:text-properties style:font-name-asian="Calibri"/>
    </style:style>
    <style:style style:name="T380_14" style:family="text" style:parent-style-name="Internet_20_link">
      <style:text-properties style:font-name-asian="Calibri"/>
    </style:style>
    <style:style style:name="T380_15" style:family="text" style:parent-style-name="Internet_20_link">
      <style:text-properties style:font-name-asian="Calibri"/>
    </style:style>
    <style:style style:name="T380_16" style:family="text" style:parent-style-name="Internet_20_link">
      <style:text-properties style:font-name-asian="Calibri"/>
    </style:style>
    <style:style style:name="T380_17" style:family="text" style:parent-style-name="Internet_20_link">
      <style:text-properties style:font-name-asian="Calibri"/>
    </style:style>
    <style:style style:name="T380_18" style:family="text" style:parent-style-name="Internet_20_link">
      <style:text-properties style:font-name-asian="Calibri"/>
    </style:style>
    <style:style style:name="T380_19" style:family="text" style:parent-style-name="Internet_20_link">
      <style:text-properties style:font-name-asian="Calibri"/>
    </style:style>
    <style:style style:name="T380_20" style:family="text" style:parent-style-name="Internet_20_link">
      <style:text-properties style:font-name-asian="Calibri"/>
    </style:style>
    <style:style style:name="T380_21" style:family="text" style:parent-style-name="Internet_20_link">
      <style:text-properties style:font-name-asian="Calibri"/>
    </style:style>
    <style:style style:name="T380_22" style:family="text" style:parent-style-name="Internet_20_link">
      <style:text-properties style:font-name-asian="Calibri"/>
    </style:style>
    <style:style style:name="T380_23" style:family="text" style:parent-style-name="Internet_20_link">
      <style:text-properties style:font-name-asian="Calibri"/>
    </style:style>
    <style:style style:name="T380_24" style:family="text" style:parent-style-name="Internet_20_link">
      <style:text-properties style:font-name-asian="Calibri"/>
    </style:style>
    <style:style style:name="T380_25" style:family="text" style:parent-style-name="Internet_20_link">
      <style:text-properties style:font-name-asian="Calibri"/>
    </style:style>
    <style:style style:name="T380_26" style:family="text" style:parent-style-name="Internet_20_link">
      <style:text-properties style:font-name-asian="Calibri"/>
    </style:style>
    <style:style style:name="T380_27" style:family="text" style:parent-style-name="Internet_20_link">
      <style:text-properties style:font-name-asian="Calibri"/>
    </style:style>
    <style:style style:name="T380_28" style:family="text" style:parent-style-name="Internet_20_link">
      <style:text-properties style:font-name-asian="Calibri"/>
    </style:style>
    <style:style style:name="T380_29" style:family="text" style:parent-style-name="Internet_20_link">
      <style:text-properties style:font-name-asian="Calibri"/>
    </style:style>
    <style:style style:name="P381" style:family="paragraph" style:parent-style-name="Bull"/>
    <style:style style:name="T381_1" style:family="text"/>
    <style:style style:name="T381_2" style:family="text" style:parent-style-name="Internet_20_link">
      <style:text-properties style:font-name-asian="Calibri"/>
    </style:style>
    <style:style style:name="T381_3" style:family="text" style:parent-style-name="Internet_20_link">
      <style:text-properties style:font-name-asian="Calibri"/>
    </style:style>
    <style:style style:name="T381_4" style:family="text" style:parent-style-name="Internet_20_link">
      <style:text-properties style:font-name-asian="Calibri"/>
    </style:style>
    <style:style style:name="T381_5" style:family="text" style:parent-style-name="Internet_20_link">
      <style:text-properties style:font-name-asian="Calibri"/>
    </style:style>
    <style:style style:name="T381_6" style:family="text" style:parent-style-name="Internet_20_link">
      <style:text-properties style:font-name-asian="Calibri"/>
    </style:style>
    <style:style style:name="T381_7" style:family="text" style:parent-style-name="Internet_20_link">
      <style:text-properties style:font-name-asian="Calibri"/>
    </style:style>
    <style:style style:name="T381_8" style:family="text" style:parent-style-name="Internet_20_link">
      <style:text-properties style:font-name-asian="Calibri"/>
    </style:style>
    <style:style style:name="T381_9" style:family="text" style:parent-style-name="Internet_20_link">
      <style:text-properties style:font-name-asian="Calibri"/>
    </style:style>
    <style:style style:name="T381_10" style:family="text" style:parent-style-name="Internet_20_link">
      <style:text-properties style:font-name-asian="Calibri"/>
    </style:style>
    <style:style style:name="T381_11" style:family="text" style:parent-style-name="Internet_20_link">
      <style:text-properties style:font-name-asian="Calibri"/>
    </style:style>
    <style:style style:name="T381_12" style:family="text" style:parent-style-name="Internet_20_link">
      <style:text-properties style:font-name-asian="Calibri"/>
    </style:style>
    <style:style style:name="T381_13" style:family="text" style:parent-style-name="Internet_20_link">
      <style:text-properties style:font-name-asian="Calibri"/>
    </style:style>
    <style:style style:name="T381_14" style:family="text" style:parent-style-name="Internet_20_link">
      <style:text-properties style:font-name-asian="Calibri"/>
    </style:style>
    <style:style style:name="T381_15" style:family="text" style:parent-style-name="Internet_20_link">
      <style:text-properties style:font-name-asian="Calibri"/>
    </style:style>
    <style:style style:name="T381_16" style:family="text" style:parent-style-name="Internet_20_link">
      <style:text-properties style:font-name-asian="Calibri"/>
    </style:style>
    <style:style style:name="T381_17" style:family="text" style:parent-style-name="Internet_20_link">
      <style:text-properties style:font-name-asian="Calibri"/>
    </style:style>
    <style:style style:name="P382" style:family="paragraph" style:parent-style-name="Bull"/>
    <style:style style:name="T382_1" style:family="text"/>
    <style:style style:name="T382_2" style:family="text" style:parent-style-name="Internet_20_link">
      <style:text-properties style:font-name-asian="Calibri"/>
    </style:style>
    <style:style style:name="T382_3" style:family="text" style:parent-style-name="Internet_20_link">
      <style:text-properties style:font-name-asian="Calibri"/>
    </style:style>
    <style:style style:name="T382_4" style:family="text" style:parent-style-name="Internet_20_link">
      <style:text-properties style:font-name-asian="Calibri"/>
    </style:style>
    <style:style style:name="T382_5" style:family="text" style:parent-style-name="Internet_20_link">
      <style:text-properties style:font-name-asian="Calibri"/>
    </style:style>
    <style:style style:name="T382_6" style:family="text" style:parent-style-name="Internet_20_link">
      <style:text-properties style:font-name-asian="Calibri"/>
    </style:style>
    <style:style style:name="T382_7" style:family="text" style:parent-style-name="Internet_20_link">
      <style:text-properties style:font-name-asian="Calibri"/>
    </style:style>
    <style:style style:name="T382_8" style:family="text" style:parent-style-name="Internet_20_link">
      <style:text-properties style:font-name-asian="Calibri"/>
    </style:style>
    <style:style style:name="T382_9" style:family="text" style:parent-style-name="Internet_20_link">
      <style:text-properties style:font-name-asian="Calibri"/>
    </style:style>
    <style:style style:name="T382_10" style:family="text" style:parent-style-name="Internet_20_link">
      <style:text-properties style:font-name-asian="Calibri"/>
    </style:style>
    <style:style style:name="T382_11" style:family="text" style:parent-style-name="Internet_20_link">
      <style:text-properties style:font-name-asian="Calibri"/>
    </style:style>
    <style:style style:name="T382_12" style:family="text" style:parent-style-name="Internet_20_link">
      <style:text-properties style:font-name-asian="Calibri"/>
    </style:style>
    <style:style style:name="T382_13" style:family="text" style:parent-style-name="Internet_20_link">
      <style:text-properties style:font-name-asian="Calibri"/>
    </style:style>
    <style:style style:name="T382_14" style:family="text" style:parent-style-name="Internet_20_link">
      <style:text-properties style:font-name-asian="Calibri"/>
    </style:style>
    <style:style style:name="T382_15" style:family="text" style:parent-style-name="Internet_20_link">
      <style:text-properties style:font-name-asian="Calibri"/>
    </style:style>
    <style:style style:name="T382_16" style:family="text" style:parent-style-name="Internet_20_link">
      <style:text-properties style:font-name-asian="Calibri"/>
    </style:style>
    <style:style style:name="T382_17" style:family="text" style:parent-style-name="Internet_20_link">
      <style:text-properties style:font-name-asian="Calibri"/>
    </style:style>
    <style:style style:name="T382_18" style:family="text" style:parent-style-name="Internet_20_link">
      <style:text-properties style:font-name-asian="Calibri"/>
    </style:style>
    <style:style style:name="T382_19" style:family="text" style:parent-style-name="Internet_20_link">
      <style:text-properties style:font-name-asian="Calibri"/>
    </style:style>
    <style:style style:name="T382_20" style:family="text" style:parent-style-name="Internet_20_link">
      <style:text-properties style:font-name-asian="Calibri"/>
    </style:style>
    <style:style style:name="T382_21" style:family="text" style:parent-style-name="Internet_20_link">
      <style:text-properties style:font-name-asian="Calibri"/>
    </style:style>
    <style:style style:name="T382_22" style:family="text" style:parent-style-name="Internet_20_link">
      <style:text-properties style:font-name-asian="Calibri"/>
    </style:style>
    <style:style style:name="T382_23" style:family="text" style:parent-style-name="Internet_20_link">
      <style:text-properties style:font-name-asian="Calibri"/>
    </style:style>
    <style:style style:name="T382_24" style:family="text" style:parent-style-name="Internet_20_link">
      <style:text-properties style:font-name-asian="Calibri"/>
    </style:style>
    <style:style style:name="T382_25" style:family="text" style:parent-style-name="Internet_20_link">
      <style:text-properties style:font-name-asian="Calibri"/>
    </style:style>
    <style:style style:name="T382_26" style:family="text" style:parent-style-name="Internet_20_link">
      <style:text-properties style:font-name-asian="Calibri"/>
    </style:style>
    <style:style style:name="T382_27" style:family="text" style:parent-style-name="Internet_20_link">
      <style:text-properties style:font-name-asian="Calibri"/>
    </style:style>
    <style:style style:name="P383" style:family="paragraph" style:parent-style-name="Bull"/>
    <style:style style:name="T383_1" style:family="text"/>
    <style:style style:name="T383_2" style:family="text" style:parent-style-name="Internet_20_link">
      <style:text-properties style:font-name-asian="Calibri"/>
    </style:style>
    <style:style style:name="T383_3" style:family="text" style:parent-style-name="Internet_20_link">
      <style:text-properties style:font-name-asian="Calibri"/>
    </style:style>
    <style:style style:name="T383_4" style:family="text" style:parent-style-name="Internet_20_link">
      <style:text-properties style:font-name-asian="Calibri"/>
    </style:style>
    <style:style style:name="T383_5" style:family="text" style:parent-style-name="Internet_20_link">
      <style:text-properties style:font-name-asian="Calibri"/>
    </style:style>
    <style:style style:name="T383_6" style:family="text" style:parent-style-name="Internet_20_link">
      <style:text-properties style:font-name-asian="Calibri"/>
    </style:style>
    <style:style style:name="T383_7" style:family="text" style:parent-style-name="Internet_20_link">
      <style:text-properties style:font-name-asian="Calibri"/>
    </style:style>
    <style:style style:name="T383_8" style:family="text" style:parent-style-name="Internet_20_link">
      <style:text-properties style:font-name-asian="Calibri"/>
    </style:style>
    <style:style style:name="T383_9" style:family="text" style:parent-style-name="Internet_20_link">
      <style:text-properties style:font-name-asian="Calibri"/>
    </style:style>
    <style:style style:name="T383_10" style:family="text" style:parent-style-name="Internet_20_link">
      <style:text-properties style:font-name-asian="Calibri"/>
    </style:style>
    <style:style style:name="T383_11" style:family="text" style:parent-style-name="Internet_20_link">
      <style:text-properties style:font-name-asian="Calibri"/>
    </style:style>
    <style:style style:name="T383_12" style:family="text" style:parent-style-name="Internet_20_link">
      <style:text-properties style:font-name-asian="Calibri"/>
    </style:style>
    <style:style style:name="T383_13" style:family="text" style:parent-style-name="Internet_20_link">
      <style:text-properties style:font-name-asian="Calibri"/>
    </style:style>
    <style:style style:name="T383_14" style:family="text" style:parent-style-name="Internet_20_link">
      <style:text-properties style:font-name-asian="Calibri"/>
    </style:style>
    <style:style style:name="T383_15" style:family="text" style:parent-style-name="Internet_20_link">
      <style:text-properties style:font-name-asian="Calibri"/>
    </style:style>
    <style:style style:name="T383_16" style:family="text" style:parent-style-name="Internet_20_link">
      <style:text-properties style:font-name-asian="Calibri"/>
    </style:style>
    <style:style style:name="T383_17" style:family="text" style:parent-style-name="Internet_20_link">
      <style:text-properties style:font-name-asian="Calibri"/>
    </style:style>
    <style:style style:name="P384" style:family="paragraph" style:parent-style-name="Bull"/>
    <style:style style:name="T384_1" style:family="text" style:parent-style-name="Internet_20_link">
      <style:text-properties style:font-name-asian="Calibri"/>
    </style:style>
    <style:style style:name="T384_2" style:family="text" style:parent-style-name="Internet_20_link">
      <style:text-properties style:font-name-asian="Calibri"/>
    </style:style>
    <style:style style:name="T384_3" style:family="text" style:parent-style-name="Internet_20_link">
      <style:text-properties style:font-name-asian="Calibri"/>
    </style:style>
    <style:style style:name="T384_4" style:family="text" style:parent-style-name="Internet_20_link">
      <style:text-properties style:font-name-asian="Calibri"/>
    </style:style>
    <style:style style:name="T384_5" style:family="text" style:parent-style-name="Internet_20_link">
      <style:text-properties style:font-name-asian="Calibri"/>
    </style:style>
    <style:style style:name="T384_6" style:family="text" style:parent-style-name="Internet_20_link">
      <style:text-properties style:font-name-asian="Calibri"/>
    </style:style>
    <style:style style:name="T384_7" style:family="text" style:parent-style-name="Internet_20_link">
      <style:text-properties style:font-name-asian="Calibri"/>
    </style:style>
    <style:style style:name="T384_8" style:family="text" style:parent-style-name="Internet_20_link">
      <style:text-properties style:font-name-asian="Calibri"/>
    </style:style>
    <style:style style:name="T384_9" style:family="text" style:parent-style-name="Internet_20_link">
      <style:text-properties style:font-name-asian="Calibri"/>
    </style:style>
    <style:style style:name="T384_10" style:family="text" style:parent-style-name="Internet_20_link">
      <style:text-properties style:font-name-asian="Calibri"/>
    </style:style>
    <style:style style:name="T384_11" style:family="text" style:parent-style-name="Internet_20_link">
      <style:text-properties style:font-name-asian="Calibri"/>
    </style:style>
    <style:style style:name="T384_12" style:family="text" style:parent-style-name="Internet_20_link">
      <style:text-properties style:font-name-asian="Calibri"/>
    </style:style>
    <style:style style:name="T384_13" style:family="text" style:parent-style-name="Internet_20_link">
      <style:text-properties style:font-name-asian="Calibri"/>
    </style:style>
    <style:style style:name="T384_14" style:family="text" style:parent-style-name="Internet_20_link">
      <style:text-properties style:font-name-asian="Calibri"/>
    </style:style>
    <style:style style:name="T384_15" style:family="text" style:parent-style-name="Internet_20_link">
      <style:text-properties style:font-name-asian="Calibri"/>
    </style:style>
    <style:style style:name="T384_16" style:family="text" style:parent-style-name="Internet_20_link">
      <style:text-properties style:font-name-asian="Calibri"/>
    </style:style>
    <style:style style:name="T384_17" style:family="text" style:parent-style-name="Internet_20_link">
      <style:text-properties style:font-name-asian="Calibri"/>
    </style:style>
    <style:style style:name="T384_18" style:family="text" style:parent-style-name="Internet_20_link">
      <style:text-properties style:font-name-asian="Calibri"/>
    </style:style>
    <style:style style:name="T384_19" style:family="text" style:parent-style-name="Internet_20_link">
      <style:text-properties style:font-name-asian="Calibri"/>
    </style:style>
    <style:style style:name="T384_20" style:family="text" style:parent-style-name="Internet_20_link">
      <style:text-properties style:font-name-asian="Calibri"/>
    </style:style>
    <style:style style:name="T384_21" style:family="text" style:parent-style-name="Internet_20_link">
      <style:text-properties style:font-name-asian="Calibri"/>
    </style:style>
    <style:style style:name="T384_22" style:family="text" style:parent-style-name="Internet_20_link">
      <style:text-properties style:font-name-asian="Calibri"/>
    </style:style>
    <style:style style:name="T384_23" style:family="text" style:parent-style-name="Internet_20_link">
      <style:text-properties style:font-name-asian="Calibri"/>
    </style:style>
    <style:style style:name="T384_24" style:family="text" style:parent-style-name="Internet_20_link">
      <style:text-properties style:font-name-asian="Calibri"/>
    </style:style>
    <style:style style:name="T384_25" style:family="text" style:parent-style-name="Internet_20_link">
      <style:text-properties style:font-name-asian="Calibri"/>
    </style:style>
    <style:style style:name="T384_26" style:family="text" style:parent-style-name="Internet_20_link">
      <style:text-properties style:font-name-asian="Calibri"/>
    </style:style>
    <style:style style:name="T384_27" style:family="text" style:parent-style-name="Internet_20_link">
      <style:text-properties style:font-name-asian="Calibri"/>
    </style:style>
    <style:style style:name="P385" style:family="paragraph" style:parent-style-name="Bull"/>
    <style:style style:name="T385_1" style:family="text"/>
    <style:style style:name="T385_2" style:family="text" style:parent-style-name="Internet_20_link"/>
    <style:style style:name="T385_3" style:family="text" style:parent-style-name="Internet_20_link"/>
    <style:style style:name="T385_4" style:family="text" style:parent-style-name="Internet_20_link"/>
    <style:style style:name="T385_5" style:family="text" style:parent-style-name="Internet_20_link"/>
    <style:style style:name="T385_6" style:family="text" style:parent-style-name="Internet_20_link"/>
    <style:style style:name="T385_7" style:family="text" style:parent-style-name="Internet_20_link"/>
    <style:style style:name="T385_8" style:family="text" style:parent-style-name="Internet_20_link"/>
    <style:style style:name="T385_9" style:family="text" style:parent-style-name="Internet_20_link"/>
    <style:style style:name="T385_10" style:family="text" style:parent-style-name="Internet_20_link"/>
    <style:style style:name="T385_11" style:family="text" style:parent-style-name="Internet_20_link"/>
    <style:style style:name="T385_12" style:family="text" style:parent-style-name="Internet_20_link"/>
    <style:style style:name="T385_13" style:family="text" style:parent-style-name="Internet_20_link"/>
    <style:style style:name="T385_14" style:family="text" style:parent-style-name="Internet_20_link"/>
    <style:style style:name="T385_15" style:family="text" style:parent-style-name="Internet_20_link"/>
    <style:style style:name="T385_16" style:family="text" style:parent-style-name="Internet_20_link"/>
    <style:style style:name="T385_17" style:family="text" style:parent-style-name="Internet_20_link"/>
    <style:style style:name="T385_18" style:family="text" style:parent-style-name="Internet_20_link"/>
    <style:style style:name="T385_19" style:family="text" style:parent-style-name="Internet_20_link"/>
    <style:style style:name="T385_20" style:family="text" style:parent-style-name="Internet_20_link"/>
    <style:style style:name="T385_21" style:family="text" style:parent-style-name="Internet_20_link"/>
    <style:style style:name="T385_22" style:family="text" style:parent-style-name="Internet_20_link"/>
    <style:style style:name="T385_23" style:family="text" style:parent-style-name="Internet_20_link"/>
    <style:style style:name="T385_24" style:family="text" style:parent-style-name="Internet_20_link"/>
    <style:style style:name="T385_25" style:family="text" style:parent-style-name="Internet_20_link"/>
    <style:style style:name="T385_26" style:family="text" style:parent-style-name="Internet_20_link"/>
    <style:style style:name="T385_27" style:family="text" style:parent-style-name="Internet_20_link"/>
    <style:style style:name="T385_28" style:family="text" style:parent-style-name="Internet_20_link"/>
    <style:style style:name="P386" style:family="paragraph" style:parent-style-name="Normal"/>
    <style:style style:name="T386_1" style:family="text"/>
    <style:style style:name="T386_2" style:family="text">
      <style:text-properties fo:font-weight="bold" style:font-weight-asian="bold" style:font-weight-complex="bold"/>
    </style:style>
    <style:style style:name="T386_3" style:family="text"/>
    <style:style style:name="T386_4" style:family="text">
      <style:text-properties fo:font-weight="bold" style:font-weight-asian="bold" style:font-weight-complex="bold"/>
    </style:style>
    <style:style style:name="T386_5" style:family="text">
      <style:text-properties fo:font-weight="bold" style:font-weight-asian="bold" style:font-weight-complex="bold"/>
    </style:style>
    <style:style style:name="T386_6" style:family="text">
      <style:text-properties fo:font-weight="bold" style:font-weight-asian="bold" style:font-weight-complex="bold"/>
    </style:style>
    <style:style style:name="T386_7" style:family="text"/>
    <style:style style:name="P387" style:family="paragraph" style:parent-style-name="Bull"/>
    <style:style style:name="T387_1" style:family="text"/>
    <style:style style:name="T387_2" style:family="text"/>
    <style:style style:name="T387_3" style:family="text" style:parent-style-name="Internet_20_link"/>
    <style:style style:name="T387_4" style:family="text"/>
    <style:style style:name="P388" style:family="paragraph" style:parent-style-name="Bull"/>
    <style:style style:name="T388_1" style:family="text"/>
    <style:style style:name="T388_2" style:family="text"/>
    <style:style style:name="T388_3" style:family="text" style:parent-style-name="Internet_20_link"/>
    <style:style style:name="T388_4" style:family="text"/>
    <style:style style:name="P389" style:family="paragraph" style:parent-style-name="Bull"/>
    <style:style style:name="T389_1" style:family="text"/>
    <style:style style:name="T389_2" style:family="text"/>
    <style:style style:name="T389_3" style:family="text" style:parent-style-name="Internet_20_link"/>
    <style:style style:name="P390" style:family="paragraph" style:parent-style-name="Bull"/>
    <style:style style:name="T390_1" style:family="text"/>
    <style:style style:name="T390_2" style:family="text"/>
    <style:style style:name="T390_3" style:family="text" style:parent-style-name="Internet_20_link"/>
    <style:style style:name="T390_4" style:family="text"/>
    <style:style style:name="P391" style:family="paragraph" style:parent-style-name="Bull"/>
    <style:style style:name="T391_1" style:family="text"/>
    <style:style style:name="P392" style:family="paragraph" style:parent-style-name="Heading_20_1">
      <style:paragraph-properties fo:break-before="page"/>
    </style:style>
    <style:style style:name="T392_1" style:family="text"/>
    <style:style style:name="T392_2" style:family="text"/>
    <style:style style:name="T392_3" style:family="text"/>
    <style:style style:name="T392_4" style:family="text"/>
    <style:style style:name="T392_5" style:family="text"/>
    <style:style style:name="T392_6" style:family="text"/>
    <style:style style:name="T392_7" style:family="text"/>
    <style:style style:name="P393" style:family="paragraph" style:parent-style-name="Normal"/>
    <style:style style:name="FR1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94" style:family="paragraph" style:parent-style-name="Normal">
      <style:paragraph-properties fo:break-before="page"/>
    </style:style>
    <style:style style:name="P395" style:family="paragraph" style:parent-style-name="Heading_20_1"/>
    <style:style style:name="T395_1" style:family="text"/>
    <style:style style:name="T395_2" style:family="text"/>
    <style:style style:name="T395_3" style:family="text"/>
    <style:style style:name="T395_4" style:family="text"/>
    <style:style style:name="T395_5" style:family="text"/>
    <style:style style:name="P396" style:family="paragraph" style:parent-style-name="Normal">
      <style:paragraph-properties fo:margin-left="-0.25cm"/>
    </style:style>
    <style:style style:name="FR12" style:family="graphic" style:parent-style-name="Normal">
      <style:graphic-properties draw:stroke="none" draw:fill="none" fo:border-top="none" fo:border-bottom="none" fo:border-left="none" fo:border-right="none" fo:clip="rect(0.898cm 0cm 0cm 0cm)" style:flow-with-text="false" style:run-through="foreground" draw:auto-grow-height="false" draw:auto-grow-width="false"/>
    </style:style>
    <style:style style:name="P397" style:family="paragraph" style:parent-style-name="Normal">
      <style:paragraph-properties fo:keep-with-next="always"/>
    </style:style>
    <style:style style:name="T397_1" style:family="text">
      <style:text-properties fo:font-weight="bold" style:font-weight-asian="bold" style:font-weight-complex="bold"/>
    </style:style>
    <style:style style:name="P398" style:family="paragraph" style:parent-style-name="Normal"/>
    <style:style style:name="FR1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section text:style-name="S1" text:name="S1">
        <text:h text:style-name="P1" text:outline-level="4"><text:span text:style-name="T1_1">Annual<text:s/>Review<text:s/>–<text:s/>HBCC<text:s/></text:span><text:span text:style-name="T1_2">20</text:span><text:span text:style-name="T1_3">24-25</text:span></text:h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2"><text:span text:style-name="T2_1">Title:</text:span><text:span text:style-name="T2_2"><text:s text:c="2"/>Hygiene<text:s/>&amp;<text:s/>Behaviour<text:s/>Change<text:s/>Coalition<text:s/>for<text:s/>COVID-19<text:s/>Control</text:span></text:p>
            </table:table-cell>
            <table:covered-table-cell/>
            <table:covered-table-cell/>
          </table:table-row>
          <table:table-row table:style-name="Row2">
            <table:table-cell table:style-name="Cell2" table:number-columns-spanned="2">
              <text:p text:style-name="P3"><text:span text:style-name="T3_1">Programme<text:s/>Value<text:s/>£<text:s/>(full<text:s/>life):</text:span><text:span text:style-name="T3_2"><text:s text:c="2"/></text:span><text:span text:style-name="T3_3">£</text:span><text:span text:style-name="T3_4">80</text:span><text:span text:style-name="T3_5">m</text:span><text:span text:style-name="T3_6"><text:s/>(</text:span><text:span text:style-name="T3_7">most<text:s/>of<text:s/>which<text:s/></text:span><text:span text:style-name="T3_8">has</text:span><text:span text:style-name="T3_9"><text:s/>finished<text:s/>-<text:s/></text:span><text:span text:style-name="T3_10">this<text:s/>review</text:span><text:span text:style-name="T3_11"><text:s/>just</text:span><text:span text:style-name="T3_12"><text:s/>track</text:span><text:span text:style-name="T3_13">s</text:span><text:span text:style-name="T3_14"><text:s/></text:span><text:span text:style-name="T3_15">a</text:span><text:span text:style-name="T3_16"><text:s/>final<text:s/>£5m<text:s/></text:span><text:span text:style-name="T3_17">p</text:span><text:span text:style-name="T3_18">hase<text:s/>(</text:span><text:span text:style-name="T3_19">Oxygen<text:s/></text:span><text:span text:style-name="T3_20">Colab</text:span><text:span text:style-name="T3_21">,<text:s/></text:span><text:span text:style-name="T3_22">out</text:span><text:span text:style-name="T3_23">puts<text:s/>5<text:s/>and<text:s/>7</text:span><text:span text:style-name="T3_24">)</text:span></text:p>
            </table:table-cell>
            <table:covered-table-cell/>
            <table:table-cell table:style-name="Cell3">
              <text:p text:style-name="P4"><text:span text:style-name="T4_1">Review<text:s/>Date:</text:span><text:span text:style-name="T4_2"><text:s text:c="2"/>22<text:s/>May<text:s/>2025</text:span></text:p>
            </table:table-cell>
          </table:table-row>
          <table:table-row table:style-name="Row3">
            <table:table-cell table:style-name="Cell4">
              <text:p text:style-name="P5"><text:span text:style-name="T5_1">Programme<text:s/>Code:</text:span><text:span text:style-name="T5_2"><text:s text:c="2"/>301168</text:span></text:p>
            </table:table-cell>
            <table:table-cell table:style-name="Cell5">
              <text:p text:style-name="P6"><text:span text:style-name="T6_1">AMP<text:s/>Start<text:s/>Date:</text:span><text:span text:style-name="T6_2"><text:s text:c="2"/></text:span><text:span text:style-name="T6_3">15</text:span><text:span text:style-name="T6_4"><text:s/></text:span><text:span text:style-name="T6_5">April<text:s/>2020</text:span><text:span text:style-name="T6_6"><text:s text:c="20"/></text:span></text:p>
            </table:table-cell>
            <table:table-cell table:style-name="Cell6">
              <text:p text:style-name="P7"><text:span text:style-name="T7_1">AMP<text:s/>End<text:s/>Date:</text:span><text:span text:style-name="T7_2"><text:s/></text:span><text:span text:style-name="T7_3">31</text:span><text:span text:style-name="T7_4"><text:s/></text:span><text:span text:style-name="T7_5">May</text:span><text:span text:style-name="T7_6"><text:s/>2026</text:span></text:p>
            </table:table-cell>
          </table:table-row>
        </table:table>
        <text:h text:style-name="P8" text:outline-level="4"><text:span text:style-name="T8_1">Summary<text:s/>of<text:s/>Programme<text:s/>Performance<text:s/></text:span></text:h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row table:style-name="Row4">
            <table:table-cell table:style-name="Cell7">
              <text:p text:style-name="P9"><text:span text:style-name="T9_1">Year</text:span></text:p>
            </table:table-cell>
            <table:table-cell table:style-name="Cell8">
              <text:p text:style-name="P10"><text:span text:style-name="T10_1">2021</text:span></text:p>
            </table:table-cell>
            <table:table-cell table:style-name="Cell9">
              <text:p text:style-name="P11"><text:span text:style-name="T11_1">2022</text:span></text:p>
            </table:table-cell>
            <table:table-cell table:style-name="Cell10">
              <text:p text:style-name="P12"><text:span text:style-name="T12_1">2023</text:span></text:p>
            </table:table-cell>
            <table:table-cell table:style-name="Cell11">
              <text:p text:style-name="P13"><text:span text:style-name="T13_1">2024</text:span></text:p>
            </table:table-cell>
            <table:table-cell table:style-name="Cell12">
              <text:p text:style-name="P14"><text:span text:style-name="T14_1">2025</text:span></text:p>
            </table:table-cell>
          </table:table-row>
          <table:table-row table:style-name="Row5">
            <table:table-cell table:style-name="Cell13">
              <text:p text:style-name="P15"><text:span text:style-name="T15_1">Overall<text:s/>Output<text:s/>Score</text:span></text:p>
            </table:table-cell>
            <table:table-cell table:style-name="Cell14">
              <text:p text:style-name="P16"><text:span text:style-name="T16_1">A++</text:span></text:p>
            </table:table-cell>
            <table:table-cell table:style-name="Cell15">
              <text:p text:style-name="P17"><text:span text:style-name="T17_1">A++</text:span></text:p>
            </table:table-cell>
            <table:table-cell table:style-name="Cell16">
              <text:p text:style-name="P18"><text:span text:style-name="T18_1">A+</text:span></text:p>
            </table:table-cell>
            <table:table-cell table:style-name="Cell17">
              <text:p text:style-name="P19"><text:span text:style-name="T19_1">A</text:span></text:p>
            </table:table-cell>
            <table:table-cell table:style-name="Cell18">
              <text:p text:style-name="P20"><text:span text:style-name="T20_1">A+</text:span></text:p>
            </table:table-cell>
          </table:table-row>
          <table:table-row table:style-name="Row6">
            <table:table-cell table:style-name="Cell19">
              <text:p text:style-name="P21"><text:span text:style-name="T21_1">Risk<text:s/>Rating<text:s/></text:span></text:p>
            </table:table-cell>
            <table:table-cell table:style-name="Cell20">
              <text:p text:style-name="P22"><text:span text:style-name="T22_1">Moderate</text:span></text:p>
            </table:table-cell>
            <table:table-cell table:style-name="Cell21">
              <text:p text:style-name="P23"><text:span text:style-name="T23_1">Moderate</text:span></text:p>
            </table:table-cell>
            <table:table-cell table:style-name="Cell22">
              <text:p text:style-name="P24"><text:span text:style-name="T24_1">Moderate</text:span></text:p>
            </table:table-cell>
            <table:table-cell table:style-name="Cell23">
              <text:p text:style-name="P25"><text:span text:style-name="T25_1">Moderate</text:span></text:p>
            </table:table-cell>
            <table:table-cell table:style-name="Cell24">
              <text:p text:style-name="P26"><text:span text:style-name="T26_1">Moderate</text:span></text:p>
            </table:table-cell>
          </table:table-row>
        </table:table>
        <text:p text:style-name="P27"/>
        <table:table table:style-name="Table3">
          <table:table-column table:style-name="Column10"/>
          <table:table-column table:style-name="Column11"/>
          <table:table-row table:style-name="Row7">
            <table:table-cell table:style-name="Cell25">
              <text:p text:style-name="P28"><text:span text:style-name="T28_1">DevTracker<text:s/>Link<text:s/>to<text:s/>Business<text:s/>Case:<text:s/></text:span></text:p>
            </table:table-cell>
            <table:table-cell table:style-name="Cell26">
              <text:p text:style-name="P29"><text:span text:style-name="T29_1"><text:a xlink:type="simple" xlink:href="https://iati.fcdo.gov.uk/iati_documents/58198409.odt"><text:span text:style-name="T29_2">https://iati.fcdo.gov.uk/iati_documents/58198409.odt</text:span></text:a></text:span></text:p>
            </table:table-cell>
          </table:table-row>
          <table:table-row table:style-name="Row8">
            <table:table-cell table:style-name="Cell27">
              <text:p text:style-name="P30"><text:span text:style-name="T30_1">DevTracker<text:s/>Link<text:s/>to<text:s/>results<text:s/>framework:<text:s/></text:span></text:p>
            </table:table-cell>
            <table:table-cell table:style-name="Cell28">
              <text:p text:style-name="P31"><text:span text:style-name="T31_1">Approved<text:s/>but<text:s/>awaiting<text:s/>to<text:s/>appear<text:s/>on<text:s/>DevTracker</text:span></text:p>
            </table:table-cell>
          </table:table-row>
        </table:table>
        <text:p text:style-name="P32"/>
        <text:p text:style-name="P33"/>
        <text:p text:style-name="P34"/>
        <text:p text:style-name="P35"><text:span text:style-name="T35_1">CONTENTS</text:span></text:p>
        <text:p text:style-name="P36"/>
        <text:table-of-content>
          <text:table-of-content-source text:outline-level="9">
            <text:index-title-template/>
            <text:table-of-content-entry-template text:outline-level="1" text:style-name="Toc_20_1">
              <text:index-entry-chapter/>
              <text:index-entry-text/>
              <text:index-entry-tab-stop style:type="right" style:leader-char="."/>
              <text:index-entry-page-number/>
            </text:table-of-content-entry-template>
            <text:table-of-content-entry-template text:outline-level="2" text:style-name="Toc_20_2">
              <text:index-entry-chapter/>
              <text:index-entry-text/>
              <text:index-entry-tab-stop style:type="right" style:leader-char="."/>
              <text:index-entry-page-number/>
            </text:table-of-content-entry-template>
            <text:table-of-content-entry-template text:outline-level="3" text:style-name="Toc_20_3">
              <text:index-entry-chapter/>
              <text:index-entry-text/>
              <text:index-entry-tab-stop style:type="right" style:leader-char="."/>
              <text:index-entry-page-number/>
            </text:table-of-content-entry-template>
            <text:table-of-content-entry-template text:outline-level="4" text:style-name="Toc_20_4">
              <text:index-entry-chapter/>
              <text:index-entry-text/>
              <text:index-entry-tab-stop style:type="right" style:leader-char="."/>
              <text:index-entry-page-number/>
            </text:table-of-content-entry-template>
            <text:table-of-content-entry-template text:outline-level="5" text:style-name="Toc_20_5">
              <text:index-entry-chapter/>
              <text:index-entry-text/>
              <text:index-entry-tab-stop style:type="right" style:leader-char="."/>
              <text:index-entry-page-number/>
            </text:table-of-content-entry-template>
            <text:table-of-content-entry-template text:outline-level="6" text:style-name="Toc_20_6">
              <text:index-entry-chapter/>
              <text:index-entry-text/>
              <text:index-entry-tab-stop style:type="right" style:leader-char="."/>
              <text:index-entry-page-number/>
            </text:table-of-content-entry-template>
            <text:table-of-content-entry-template text:outline-level="7" text:style-name="Toc_20_7">
              <text:index-entry-chapter/>
              <text:index-entry-text/>
              <text:index-entry-tab-stop style:type="right" style:leader-char="."/>
              <text:index-entry-page-number/>
            </text:table-of-content-entry-template>
            <text:table-of-content-entry-template text:outline-level="8" text:style-name="Toc_20_8">
              <text:index-entry-chapter/>
              <text:index-entry-text/>
              <text:index-entry-tab-stop style:type="right" style:leader-char="."/>
              <text:index-entry-page-number/>
            </text:table-of-content-entry-template>
            <text:table-of-content-entry-template text:outline-level="9" text:style-name="Toc_20_9">
              <text:index-entry-chapter/>
              <text:index-entry-text/>
              <text:index-entry-tab-stop style:type="right" style:leader-char="."/>
              <text:index-entry-page-number/>
            </text:table-of-content-entry-template>
          </text:table-of-content-source>
          <text:index-body>
            <text:p text:style-name="P37"><text:a xlink:type="simple" xlink:href="#_Toc198537069"><text:span text:style-name="T37_1">A.<text:s/>SUMMARY<text:s/>AND<text:s/>OVERVIEW</text:span><text:span text:style-name="T37_2"><text:tab/></text:span><text:bookmark-ref text:reference-format="page" text:ref-name="_Toc198537069">1</text:bookmark-ref></text:a></text:p>
            <text:p text:style-name="P38"><text:a xlink:type="simple" xlink:href="#_Toc198537070"><text:span text:style-name="T38_1">B:<text:s/>THEORY<text:s/>OF<text:s/>CHANGE<text:s/>AND<text:s/>PROGRESS<text:s/>TOWARDS<text:s/>OUTCOMES</text:span><text:span text:style-name="T38_2"><text:tab/></text:span><text:bookmark-ref text:reference-format="page" text:ref-name="_Toc198537070">5</text:bookmark-ref></text:a></text:p>
            <text:p text:style-name="P39"><text:a xlink:type="simple" xlink:href="#_Toc198537071"><text:span text:style-name="T39_1">C.<text:s/>DETAILED<text:s/>OUTPUT<text:s/>SCORING</text:span><text:span text:style-name="T39_2"><text:tab/></text:span><text:bookmark-ref text:reference-format="page" text:ref-name="_Toc198537071">7</text:bookmark-ref></text:a></text:p>
            <text:p text:style-name="P40"><text:a xlink:type="simple" xlink:href="#_Toc198537072"><text:span text:style-name="T40_1">D:<text:s/>VALUE<text:s/>FOR<text:s/>MONEY</text:span><text:span text:style-name="T40_2"><text:tab/></text:span><text:bookmark-ref text:reference-format="page" text:ref-name="_Toc198537072">13</text:bookmark-ref></text:a></text:p>
            <text:p text:style-name="P41"><text:a xlink:type="simple" xlink:href="#_Toc198537073"><text:span text:style-name="T41_1">E:<text:s/>RISK</text:span><text:span text:style-name="T41_2"><text:tab/></text:span><text:bookmark-ref text:reference-format="page" text:ref-name="_Toc198537073">14</text:bookmark-ref></text:a></text:p>
            <text:p text:style-name="P42"><text:a xlink:type="simple" xlink:href="#_Toc198537074"><text:span text:style-name="T42_1">F:<text:s/>PROGRAMME<text:s/>MANAGEMENT:<text:s/>DELIVERY,<text:s/>COMMERCIAL<text:s/>&amp;<text:s/>FINANCIAL<text:s/>PERFORMANCE</text:span><text:span text:style-name="T42_2"><text:tab/></text:span><text:bookmark-ref text:reference-format="page" text:ref-name="_Toc198537074">15</text:bookmark-ref></text:a></text:p>
            <text:p text:style-name="P43"><text:a xlink:type="simple" xlink:href="#_Toc198537075"><text:span text:style-name="T43_1">G:<text:s/>MONITORING,<text:s/>EVIDENCE<text:s/>AND<text:s/>LEARNING</text:span><text:span text:style-name="T43_2"><text:tab/></text:span><text:bookmark-ref text:reference-format="page" text:ref-name="_Toc198537075">16</text:bookmark-ref></text:a></text:p>
            <text:p text:style-name="P44"><text:a xlink:type="simple" xlink:href="#_Toc198537076"><text:span text:style-name="T44_1">ANNEX<text:s/>A:<text:s/>Hygiene<text:s/>Futures<text:s/>Research<text:s/>Outputs</text:span><text:span text:style-name="T44_2"><text:tab/></text:span><text:bookmark-ref text:reference-format="page" text:ref-name="_Toc198537076">18</text:bookmark-ref></text:a></text:p>
            <text:p text:style-name="P45"><text:a xlink:type="simple" xlink:href="#_Toc198537077"><text:span text:style-name="T45_1">ANNEX<text:s/>B:<text:s/>HBCC<text:s/>Theory<text:s/>of<text:s/>Change<text:s/>with<text:s/>Phase<text:s/>2<text:s/>updates<text:s/>(Oxygen<text:s/>is<text:s/>separate)</text:span><text:span text:style-name="T45_2"><text:tab/></text:span><text:bookmark-ref text:reference-format="page" text:ref-name="_Toc198537077">19</text:bookmark-ref></text:a></text:p>
            <text:p text:style-name="P46"><text:a xlink:type="simple" xlink:href="#_Toc198537078"><text:span text:style-name="T46_1">ANNEX<text:s/>C:<text:s/>Oxygen<text:s/>CoLab<text:s/>Theory<text:s/>of<text:s/>Change<text:s/>and<text:s/>Approach</text:span><text:span text:style-name="T46_2"><text:tab/></text:span><text:bookmark-ref text:reference-format="page" text:ref-name="_Toc198537078">20</text:bookmark-ref></text:a></text:p>
          </text:index-body>
        </text:table-of-content>
        <text:p text:style-name="P47"/>
        <text:p text:style-name="P48"/>
        <text:p text:style-name="P49"/>
        <text:p text:style-name="P50"><text:span text:style-name="T50_1">ACRONYMS<text:s/>&amp;<text:s/></text:span><text:span text:style-name="T50_2">ABBREVIATIONS</text:span></text:p>
        <table:table table:style-name="Table4">
          <table:table-column table:style-name="Column12"/>
          <table:table-column table:style-name="Column13"/>
          <table:table-row table:style-name="Row9">
            <table:table-cell table:style-name="Cell29">
              <text:p text:style-name="P51"><text:span text:style-name="T51_1">Africa<text:s/>CDC</text:span></text:p>
            </table:table-cell>
            <table:table-cell table:style-name="Cell30">
              <text:p text:style-name="P52"><text:span text:style-name="T52_1">Africa<text:s/>Centre<text:s/>for<text:s/>Disease<text:s/>Control</text:span></text:p>
            </table:table-cell>
          </table:table-row>
          <table:table-row table:style-name="Row10">
            <table:table-cell table:style-name="Cell31">
              <text:p text:style-name="P53"><text:span text:style-name="T53_1">APC</text:span></text:p>
            </table:table-cell>
            <table:table-cell table:style-name="Cell32">
              <text:p text:style-name="P54"><text:span text:style-name="T54_1">UNICEF’s<text:s/>Advanced<text:s/>Purchase<text:s/>Commitment<text:s/>for<text:s/>Oxygen<text:s/>Concentrators</text:span></text:p>
            </table:table-cell>
          </table:table-row>
          <table:table-row table:style-name="Row11">
            <table:table-cell table:style-name="Cell33">
              <text:p text:style-name="P55"><text:span text:style-name="T55_1">BMGF</text:span></text:p>
            </table:table-cell>
            <table:table-cell table:style-name="Cell34">
              <text:p text:style-name="P56"><text:span text:style-name="T56_1">Bill<text:s/>and<text:s/>Melinda<text:s/>Gates<text:s/>Foundation</text:span></text:p>
            </table:table-cell>
          </table:table-row>
          <table:table-row table:style-name="Row12">
            <table:table-cell table:style-name="Cell35">
              <text:p text:style-name="P57"><text:span text:style-name="T57_1">C-19</text:span></text:p>
            </table:table-cell>
            <table:table-cell table:style-name="Cell36">
              <text:p text:style-name="P58"><text:span text:style-name="T58_1">Covid-19</text:span></text:p>
            </table:table-cell>
          </table:table-row>
          <table:table-row table:style-name="Row13">
            <table:table-cell table:style-name="Cell37">
              <text:p text:style-name="P59"><text:span text:style-name="T59_1">FCDO<text:s/></text:span></text:p>
            </table:table-cell>
            <table:table-cell table:style-name="Cell38">
              <text:p text:style-name="P60"><text:span text:style-name="T60_1">Foreign,<text:s/>Commonwealth<text:s/>and<text:s/>Development<text:s/>Office<text:s/></text:span></text:p>
            </table:table-cell>
          </table:table-row>
          <table:table-row table:style-name="Row14">
            <table:table-cell table:style-name="Cell39">
              <text:p text:style-name="P61"><text:span text:style-name="T61_1">FY</text:span></text:p>
            </table:table-cell>
            <table:table-cell table:style-name="Cell40">
              <text:p text:style-name="P62"><text:span text:style-name="T62_1">Financial<text:s/>Year</text:span></text:p>
            </table:table-cell>
          </table:table-row>
          <table:table-row table:style-name="Row15">
            <table:table-cell table:style-name="Cell41">
              <text:p text:style-name="P63"><text:span text:style-name="T63_1">GAVI</text:span></text:p>
            </table:table-cell>
            <table:table-cell table:style-name="Cell42">
              <text:p text:style-name="P64"><text:span text:style-name="T64_1">Global<text:s/>Alliance<text:s/>for<text:s/>Vaccines<text:s/>and<text:s/>Immunization</text:span></text:p>
            </table:table-cell>
          </table:table-row>
          <table:table-row table:style-name="Row16">
            <table:table-cell table:style-name="Cell43">
              <text:p text:style-name="P65"><text:span text:style-name="T65_1">HBCC<text:s/>Phase<text:s/>1<text:s/></text:span></text:p>
            </table:table-cell>
            <table:table-cell table:style-name="Cell44">
              <text:p text:style-name="P66"><text:span text:style-name="T66_1">Hygiene<text:s/>and<text:s/>Behaviour<text:s/>Change<text:s/>Coalition<text:s/>Programme<text:s/></text:span></text:p>
            </table:table-cell>
          </table:table-row>
          <table:table-row table:style-name="Row17">
            <table:table-cell table:style-name="Cell45">
              <text:p text:style-name="P67"><text:span text:style-name="T67_1">HBCC<text:s/>Phase<text:s/>2</text:span></text:p>
            </table:table-cell>
            <table:table-cell table:style-name="Cell46">
              <text:p text:style-name="P68"><text:span text:style-name="T68_1">Hygiene<text:s/>and<text:s/>Behaviour<text:s/>Change<text:s/>Coalition<text:s/>Extension<text:s/></text:span></text:p>
            </table:table-cell>
          </table:table-row>
          <table:table-row table:style-name="Row18">
            <table:table-cell table:style-name="Cell47">
              <text:p text:style-name="P69"><text:span text:style-name="T69_1">LMICs</text:span></text:p>
            </table:table-cell>
            <table:table-cell table:style-name="Cell48">
              <text:p text:style-name="P70"><text:span text:style-name="T70_1">Low-<text:s/>and<text:s/>Middle-Income<text:s/>Countries</text:span></text:p>
            </table:table-cell>
          </table:table-row>
          <table:table-row table:style-name="Row19">
            <table:table-cell table:style-name="Cell49">
              <text:p text:style-name="P71"><text:span text:style-name="T71_1">LSHTM</text:span></text:p>
            </table:table-cell>
            <table:table-cell table:style-name="Cell50">
              <text:p text:style-name="P72"><text:span text:style-name="T72_1">London<text:s/>School<text:s/>of<text:s/>Hygiene<text:s/>and<text:s/>Tropical<text:s/>Medicine<text:s/></text:span></text:p>
            </table:table-cell>
          </table:table-row>
          <table:table-row table:style-name="Row20">
            <table:table-cell table:style-name="Cell51">
              <text:p text:style-name="P73"><text:span text:style-name="T73_1">MOH</text:span></text:p>
            </table:table-cell>
            <table:table-cell table:style-name="Cell52">
              <text:p text:style-name="P74"><text:span text:style-name="T74_1">Ministry<text:s/>of<text:s/>Health</text:span></text:p>
            </table:table-cell>
          </table:table-row>
          <table:table-row table:style-name="Row21">
            <table:table-cell table:style-name="Cell53">
              <text:p text:style-name="P75"><text:span text:style-name="T75_1">NGO</text:span></text:p>
            </table:table-cell>
            <table:table-cell table:style-name="Cell54">
              <text:p text:style-name="P76"><text:span text:style-name="T76_1">Non-Governmental<text:s/>Organisation</text:span></text:p>
            </table:table-cell>
          </table:table-row>
          <table:table-row table:style-name="Row22">
            <table:table-cell table:style-name="Cell55">
              <text:p text:style-name="P77"><text:span text:style-name="T77_1">NPHCDA<text:s/></text:span></text:p>
            </table:table-cell>
            <table:table-cell table:style-name="Cell56">
              <text:p text:style-name="P78"><text:span text:style-name="T78_1">National<text:s/>Primary<text:s/>Health<text:s/>Care<text:s/>Development<text:s/>Agency<text:s/>(Nigeria)</text:span></text:p>
            </table:table-cell>
          </table:table-row>
          <table:table-row table:style-name="Row23">
            <table:table-cell table:style-name="Cell57">
              <text:p text:style-name="P79"><text:span text:style-name="T79_1">ODA</text:span></text:p>
            </table:table-cell>
            <table:table-cell table:style-name="Cell58">
              <text:p text:style-name="P80"><text:span text:style-name="T80_1">Oversees<text:s/>Development<text:s/>Assistance<text:s/></text:span></text:p>
            </table:table-cell>
          </table:table-row>
          <table:table-row table:style-name="Row24">
            <table:table-cell table:style-name="Cell59">
              <text:p text:style-name="P81"><text:span text:style-name="T81_1">RED</text:span></text:p>
            </table:table-cell>
            <table:table-cell table:style-name="Cell60">
              <text:p text:style-name="P82"><text:span text:style-name="T82_1">Research<text:s/>and<text:s/>Evidence<text:s/>Department<text:s/></text:span></text:p>
            </table:table-cell>
          </table:table-row>
          <table:table-row table:style-name="Row25">
            <table:table-cell table:style-name="Cell61">
              <text:p text:style-name="P83"><text:span text:style-name="T83_1">SDG</text:span></text:p>
            </table:table-cell>
            <table:table-cell table:style-name="Cell62">
              <text:p text:style-name="P84"><text:span text:style-name="T84_1">Sustainable<text:s/>Development<text:s/>Goal</text:span></text:p>
            </table:table-cell>
          </table:table-row>
          <table:table-row table:style-name="Row26">
            <table:table-cell table:style-name="Cell63">
              <text:p text:style-name="P85"><text:span text:style-name="T85_1">TIU</text:span></text:p>
            </table:table-cell>
            <table:table-cell table:style-name="Cell64">
              <text:p text:style-name="P86"><text:span text:style-name="T86_1">Technology<text:s/>and<text:s/>Innovation<text:s/>Unit<text:s/></text:span></text:p>
            </table:table-cell>
          </table:table-row>
          <table:table-row table:style-name="Row27">
            <table:table-cell table:style-name="Cell65">
              <text:p text:style-name="P87"><text:span text:style-name="T87_1">TPP</text:span></text:p>
            </table:table-cell>
            <table:table-cell table:style-name="Cell66">
              <text:p text:style-name="P88"><text:span text:style-name="T88_1">UNICEF’s<text:s/>Target<text:s/>Product<text:s/>Profile</text:span></text:p>
            </table:table-cell>
          </table:table-row>
          <table:table-row table:style-name="Row28">
            <table:table-cell table:style-name="Cell67">
              <text:p text:style-name="P89"><text:span text:style-name="T89_1">UNEPI</text:span></text:p>
            </table:table-cell>
            <table:table-cell table:style-name="Cell68">
              <text:p text:style-name="P90"><text:span text:style-name="T90_1">Uganda<text:s/>National<text:s/>Expanded<text:s/>Program<text:s/>on<text:s/>Immunisation</text:span></text:p>
            </table:table-cell>
          </table:table-row>
          <table:table-row table:style-name="Row29">
            <table:table-cell table:style-name="Cell69">
              <text:p text:style-name="P91"><text:span text:style-name="T91_1">UNICEF<text:s/></text:span></text:p>
            </table:table-cell>
            <table:table-cell table:style-name="Cell70">
              <text:p text:style-name="P92"><text:span text:style-name="T92_1">United<text:s/>Nations<text:s/>Children’s<text:s/>Fund<text:s/></text:span></text:p>
            </table:table-cell>
          </table:table-row>
          <table:table-row table:style-name="Row30">
            <table:table-cell table:style-name="Cell71">
              <text:p text:style-name="P93"><text:span text:style-name="T93_1">VCP</text:span></text:p>
            </table:table-cell>
            <table:table-cell table:style-name="Cell72">
              <text:p text:style-name="P94"><text:span text:style-name="T94_1">Vaccine<text:s/>Confidence<text:s/>Project<text:s/></text:span></text:p>
            </table:table-cell>
          </table:table-row>
          <table:table-row table:style-name="Row31">
            <table:table-cell table:style-name="Cell73">
              <text:p text:style-name="P95"><text:span text:style-name="T95_1">VD<text:s/>CoLab</text:span></text:p>
            </table:table-cell>
            <table:table-cell table:style-name="Cell74">
              <text:p text:style-name="P96"><text:span text:style-name="T96_1">Vaccine<text:s/>Data<text:s/>CoLab</text:span></text:p>
            </table:table-cell>
          </table:table-row>
          <table:table-row table:style-name="Row32">
            <table:table-cell table:style-name="Cell75">
              <text:p text:style-name="P97"><text:span text:style-name="T97_1">VfM</text:span></text:p>
            </table:table-cell>
            <table:table-cell table:style-name="Cell76">
              <text:p text:style-name="P98"><text:span text:style-name="T98_1">Value<text:s/>for<text:s/>Money</text:span></text:p>
            </table:table-cell>
          </table:table-row>
          <table:table-row table:style-name="Row33">
            <table:table-cell table:style-name="Cell77">
              <text:p text:style-name="P99"><text:span text:style-name="T99_1">WHO</text:span></text:p>
            </table:table-cell>
            <table:table-cell table:style-name="Cell78">
              <text:p text:style-name="P100"><text:span text:style-name="T100_1">World<text:s/>Health<text:s/>Organisation</text:span></text:p>
            </table:table-cell>
          </table:table-row>
        </table:table>
        <text:p text:style-name="P101"/>
        <text:p text:style-name="P102"/>
        <text:p text:style-name="P103"><text:bookmark-start text:name="_heading=h.noit0dujn6wl"/><text:bookmark-end text:name="_heading=h.noit0dujn6wl"/></text:p>
      </text:section>
      <text:section text:style-name="S2" text:name="S2">
        <text:h text:style-name="P104" text:outline-level="1"><text:bookmark-start text:name="_Toc198537069"/><text:span text:style-name="T104_1">A.<text:s/></text:span><text:span text:style-name="T104_2">SUMMARY<text:s/>AND<text:s/>OVERVIEW</text:span><text:bookmark-end text:name="_Toc198537069"/></text:h>
        <text:h text:style-name="P105" text:outline-level="2"><text:span text:style-name="T105_1">Approach<text:s/>to<text:s/>this<text:s/>Annual<text:s/>Review</text:span></text:h>
        <text:p text:style-name="P106"><text:span text:style-name="T106_1">This<text:s/>Annual<text:s/></text:span><text:span text:style-name="T106_2">Review</text:span><text:span text:style-name="T106_3"><text:s/>(AR)<text:s/>was<text:s/>primarily<text:s/>undertaken<text:s/>through<text:s/>a<text:s/>desk-based<text:s/>review<text:s/>by<text:s/>the<text:s/>SRO<text:s/>and<text:s/>PRO,<text:s/>built<text:s/>on<text:s/>extensive<text:s/>reporting<text:s/>and<text:s/>recommendations<text:s/>from<text:s/>the<text:s/>delivery<text:s/>partners.</text:span></text:p>
        <text:p text:style-name="P107"><text:span text:style-name="T107_1">The<text:s/>Hygiene<text:s/>Behaviour<text:s/>Change<text:s/>Coalition<text:s/>(HBCC)<text:s/>programme<text:s/>has<text:s/></text:span><text:span text:style-name="T107_2">developed<text:s/>in<text:s/></text:span><text:span text:style-name="T107_3">3<text:s/>parts:<text:s/>1)<text:s/>the<text:s/>original<text:s/>component<text:s/>launched<text:s/>in<text:s/></text:span><text:span text:style-name="T107_4">2020</text:span><text:span text:style-name="T107_5">;</text:span><text:span text:style-name="T107_6"><text:s/>2)<text:s/>the<text:s/>Vaccine<text:s/>Data<text:s/>CoLab<text:s/></text:span><text:span text:style-name="T107_7">launched<text:s/>at<text:s/>the<text:s/>end<text:s/>of<text:s/></text:span><text:span text:style-name="T107_8">2021;<text:s/></text:span><text:span text:style-name="T107_9">and<text:s/>3)<text:s/>the<text:s/>Oxygen<text:s/>CoLab</text:span><text:span text:style-name="T107_10"><text:s/>launched<text:s/>in<text:s/>early<text:s/>2022</text:span><text:span text:style-name="T107_11">.</text:span></text:p>
        <text:p text:style-name="P108"><text:span text:style-name="T108_1">The<text:s/>majority<text:s/>of</text:span><text:span text:style-name="T108_2"><text:s/>the<text:s/>activities<text:s/>under<text:s/>the<text:s/>original<text:s/>HBCC<text:s/>component<text:s/>finished<text:s/></text:span><text:span text:style-name="T108_3">in<text:s/>2023</text:span><text:span text:style-name="T108_4">.<text:s text:c="2"/>These<text:s/>activities<text:s/>are<text:s/></text:span><text:span text:style-name="T108_5">covered<text:s/>by<text:s/></text:span><text:span text:style-name="T108_6">outputs<text:s/>1<text:s/>to<text:s/>5<text:s/>of<text:s/>the<text:s/>HBCC<text:s/>logframe</text:span><text:span text:style-name="T108_7"><text:s/>and<text:s/>a</text:span><text:span text:style-name="T108_8"><text:s/>summary<text:s/>of<text:s/>this<text:s/>work<text:s/>has<text:s/>been<text:s/>captured<text:s/>in<text:s/>a<text:s/></text:span><text:span text:style-name="T108_9"><text:a xlink:type="simple" xlink:href="https://fcogovuk.sharepoint.com/:w:/t/HBCC/EYp6B8qgOExGk4Nakj9pujQBYT2mkKgRe8vyRgh7sC3Mnw?e=jY55a2"><text:span text:style-name="T108_10">Programme<text:s/>Completion<text:s/>Report</text:span></text:a></text:span><text:span text:style-name="T108_11"><text:note text:note-class="footnote"><text:note-citation/><text:note-body><text:p text:style-name="P109"><text:span text:style-name="T109_1"><text:s/>Once<text:s/>published,<text:s/>will<text:s/>be<text:s/>available<text:s/>on<text:s/></text:span><text:span text:style-name="T109_2"><text:a xlink:type="simple" xlink:href="https://devtracker.fcdo.gov.uk/programme/GB-GOV-1-301168/documents"><text:span text:style-name="T109_3">DevTracker<text:s/>Programme<text:s/>GB-GOV-1-301168<text:s/>Documents<text:s/>(fcdo.gov.uk)</text:span></text:a></text:span><text:span text:style-name="T109_4">.</text:span></text:p></text:note-body></text:note></text:span><text:span text:style-name="T109_5">.</text:span><text:span text:style-name="T109_6"><text:s text:c="2"/></text:span><text:span text:style-name="T109_7">The<text:s/></text:span><text:span text:style-name="T109_8">Vaccine<text:s/>Data<text:s/>CoLab<text:s/>(Output<text:s/>6)<text:s/>finished<text:s/>in<text:s/></text:span><text:span text:style-name="T109_9">2023</text:span><text:span text:style-name="T109_10"><text:s/>and<text:s/>the<text:s/></text:span><text:span text:style-name="T109_11">final<text:s/>results</text:span><text:span text:style-name="T109_12"><text:s/>are<text:s/>captured<text:s/>in<text:s/>the<text:s/>last<text:s/>AR.<text:s text:c="2"/></text:span></text:p>
        <text:p text:style-name="P110"><text:span text:style-name="T110_1">The<text:s/>remaining<text:s/>work</text:span><text:span text:style-name="T110_2"><text:s/></text:span><text:span text:style-name="T110_3">is<text:s/></text:span><text:span text:style-name="T110_4">finalisation<text:s/>of<text:s/></text:span><text:span text:style-name="T110_5">hygiene<text:s/>research<text:s/>activities<text:s/></text:span><text:span text:style-name="T110_6">(</text:span><text:span text:style-name="T110_7">Output<text:s/>5</text:span><text:span text:style-name="T110_8">,<text:s/>weighting<text:s/>5%</text:span><text:span text:style-name="T110_9">)</text:span><text:span text:style-name="T110_10"><text:s/>and<text:s/>the<text:s/></text:span><text:span text:style-name="T110_11">ongoing<text:s/></text:span><text:span text:style-name="T110_12">Oxygen<text:s/>Co</text:span><text:span text:style-name="T110_13">Lab<text:s/>(Output<text:s/>7</text:span><text:span text:style-name="T110_14">,<text:s/>weighting<text:s/>95%</text:span><text:span text:style-name="T110_15">).</text:span><text:span text:style-name="T110_16"><text:s text:c="2"/>These<text:s/>two<text:s/>components<text:s/>are<text:s/>therefore<text:s/>the<text:s/>focus<text:s/>of<text:s/>this<text:s/>annual<text:s/>review.</text:span></text:p>
        <text:h text:style-name="P111" text:outline-level="2"><text:span text:style-name="T111_1">Description<text:s/>of<text:s/>programme</text:span></text:h>
        <text:p text:style-name="P112"><text:span text:style-name="T112_1">The<text:s/></text:span><text:span text:style-name="T112_2"><text:a xlink:type="simple" xlink:href="https://www.unilever.com/news/hygiene-behaviour-change-coalition/"><text:span text:style-name="T112_3">Hygiene</text:span><text:span text:style-name="T112_4"><text:s/></text:span><text:span text:style-name="T112_5">and</text:span><text:span text:style-name="T112_6"><text:s/></text:span><text:span text:style-name="T112_7">Behaviour</text:span><text:span text:style-name="T112_8"><text:s/></text:span><text:span text:style-name="T112_9">Change</text:span><text:span text:style-name="T112_10"><text:s/></text:span><text:span text:style-name="T112_11">Coalition</text:span><text:span text:style-name="T112_12"><text:s/></text:span><text:span text:style-name="T112_13">(HBCC)</text:span></text:a></text:span><text:span text:style-name="T112_14"><text:s/></text:span><text:span text:style-name="T112_15">was</text:span><text:span text:style-name="T112_16"><text:s/></text:span><text:span text:style-name="T112_17">launched</text:span><text:span text:style-name="T112_18"><text:s/></text:span><text:span text:style-name="T112_19">in</text:span><text:span text:style-name="T112_20"><text:s/></text:span><text:span text:style-name="T112_21">April</text:span><text:span text:style-name="T112_22"><text:s/></text:span><text:span text:style-name="T112_23">2020</text:span><text:span text:style-name="T112_24"><text:s/></text:span><text:span text:style-name="T112_25">to</text:span><text:span text:style-name="T112_26"><text:s/></text:span><text:span text:style-name="T112_27">limit</text:span><text:span text:style-name="T112_28"><text:s/></text:span><text:span text:style-name="T112_29">the</text:span><text:span text:style-name="T112_30"><text:s/></text:span><text:span text:style-name="T112_31">spread</text:span><text:span text:style-name="T112_32"><text:s/></text:span><text:span text:style-name="T112_33">of</text:span><text:span text:style-name="T112_34"><text:s/></text:span><text:span text:style-name="T112_35">COVID-19</text:span><text:span text:style-name="T112_36"><text:s/></text:span><text:span text:style-name="T112_37">among</text:span><text:span text:style-name="T112_38"><text:s/></text:span><text:span text:style-name="T112_39">vulnerable</text:span><text:span text:style-name="T112_40"><text:s/></text:span><text:span text:style-name="T112_41">populations</text:span><text:span text:style-name="T112_42"><text:s/></text:span><text:span text:style-name="T112_43">in</text:span><text:span text:style-name="T112_44"><text:s/></text:span><text:span text:style-name="T112_45">low-</text:span><text:span text:style-name="T112_46"><text:s/></text:span><text:span text:style-name="T112_47">and</text:span><text:span text:style-name="T112_48"><text:s/></text:span><text:span text:style-name="T112_49">middle-income</text:span><text:span text:style-name="T112_50"><text:s/></text:span><text:span text:style-name="T112_51">countries</text:span><text:span text:style-name="T112_52"><text:s/></text:span><text:span text:style-name="T112_53">(LMICs),</text:span><text:span text:style-name="T112_54"><text:s/></text:span><text:span text:style-name="T112_55">primarily</text:span><text:span text:style-name="T112_56"><text:s/></text:span><text:span text:style-name="T112_57">by</text:span><text:span text:style-name="T112_58"><text:s/></text:span><text:span text:style-name="T112_59">promoting</text:span><text:span text:style-name="T112_60"><text:s/></text:span><text:span text:style-name="T112_61">hand</text:span><text:span text:style-name="T112_62"><text:s/></text:span><text:span text:style-name="T112_63">hygiene.</text:span><text:span text:style-name="T112_64"><text:s text:c="2"/></text:span><text:span text:style-name="T112_65">It</text:span><text:span text:style-name="T112_66"><text:s/></text:span><text:span text:style-name="T112_67">combined</text:span><text:span text:style-name="T112_68"><text:s/></text:span><text:span text:style-name="T112_69">FCDO</text:span><text:span text:style-name="T112_70"><text:s/></text:span><text:span text:style-name="T112_71">funds</text:span><text:span text:style-name="T112_72"><text:s/></text:span><text:span text:style-name="T112_73">with</text:span><text:span text:style-name="T112_74"><text:s/></text:span><text:span text:style-name="T112_75">Unilever’s</text:span><text:span text:style-name="T112_76"><text:s/></text:span><text:span text:style-name="T112_77">unique</text:span><text:span text:style-name="T112_78"><text:s/></text:span><text:span text:style-name="T112_79">private</text:span><text:span text:style-name="T112_80"><text:s/></text:span><text:span text:style-name="T112_81">sector</text:span><text:span text:style-name="T112_82"><text:s/></text:span><text:span text:style-name="T112_83">commercial</text:span><text:span text:style-name="T112_84"><text:s/></text:span><text:span text:style-name="T112_85">and</text:span><text:span text:style-name="T112_86"><text:s/></text:span><text:span text:style-name="T112_87">behaviour</text:span><text:span text:style-name="T112_88"><text:s/></text:span><text:span text:style-name="T112_89">change</text:span><text:span text:style-name="T112_90"><text:s/></text:span><text:span text:style-name="T112_91">expertise</text:span><text:span text:style-name="T112_92"><text:s/></text:span><text:span text:style-name="T112_93">and</text:span><text:span text:style-name="T112_94"><text:s/></text:span><text:span text:style-name="T112_95">in-kind</text:span><text:span text:style-name="T112_96"><text:s/></text:span><text:span text:style-name="T112_97">contribution,</text:span><text:span text:style-name="T112_98"><text:s/></text:span><text:span text:style-name="T112_99">with</text:span><text:span text:style-name="T112_100"><text:s/></text:span><text:span text:style-name="T112_101">London</text:span><text:span text:style-name="T112_102"><text:s/></text:span><text:span text:style-name="T112_103">School</text:span><text:span text:style-name="T112_104"><text:s/></text:span><text:span text:style-name="T112_105">of</text:span><text:span text:style-name="T112_106"><text:s/></text:span><text:span text:style-name="T112_107">Hygiene</text:span><text:span text:style-name="T112_108"><text:s/></text:span><text:span text:style-name="T112_109">&amp;</text:span><text:span text:style-name="T112_110"><text:s/></text:span><text:span text:style-name="T112_111">Tropical</text:span><text:span text:style-name="T112_112"><text:s/></text:span><text:span text:style-name="T112_113">Medicine</text:span><text:span text:style-name="T112_114"><text:s/></text:span><text:span text:style-name="T112_115">(LSHTM)’s</text:span><text:span text:style-name="T112_116"><text:s/></text:span><text:span text:style-name="T112_117">world-leading</text:span><text:span text:style-name="T112_118"><text:s/></text:span><text:span text:style-name="T112_119">technical/academic</text:span><text:span text:style-name="T112_120"><text:s/></text:span><text:span text:style-name="T112_121">expertise,</text:span><text:span text:style-name="T112_122"><text:s/></text:span><text:span text:style-name="T112_123">and</text:span><text:span text:style-name="T112_124"><text:s/></text:span><text:span text:style-name="T112_125">the</text:span><text:span text:style-name="T112_126"><text:s/></text:span><text:span text:style-name="T112_127">expertise</text:span><text:span text:style-name="T112_128"><text:s/></text:span><text:span text:style-name="T112_129">and</text:span><text:span text:style-name="T112_130"><text:s/></text:span><text:span text:style-name="T112_131">implementation</text:span><text:span text:style-name="T112_132"><text:s/></text:span><text:span text:style-name="T112_133">capacity</text:span><text:span text:style-name="T112_134"><text:s/></text:span><text:span text:style-name="T112_135">of</text:span><text:span text:style-name="T112_136"><text:s/></text:span><text:span text:style-name="T112_137">UN</text:span><text:span text:style-name="T112_138"><text:s/></text:span><text:span text:style-name="T112_139">and</text:span><text:span text:style-name="T112_140"><text:s/></text:span><text:span text:style-name="T112_141">NGO</text:span><text:span text:style-name="T112_142"><text:s/></text:span><text:span text:style-name="T112_143">implementing</text:span><text:span text:style-name="T112_144"><text:s/></text:span><text:span text:style-name="T112_145">partners.</text:span><text:span text:style-name="T112_146"><text:s/></text:span><text:span text:style-name="T112_147">By</text:span><text:span text:style-name="T112_148"><text:s/></text:span><text:span text:style-name="T112_149">December</text:span><text:span text:style-name="T112_150"><text:s/></text:span><text:span text:style-name="T112_151">2021,</text:span><text:span text:style-name="T112_152"><text:s/></text:span><text:span text:style-name="T112_153">HBCC</text:span><text:span text:style-name="T112_154"><text:s/></text:span><text:span text:style-name="T112_155">had</text:span><text:span text:style-name="T112_156"><text:s/></text:span><text:span text:style-name="T112_157">promoted</text:span><text:span text:style-name="T112_158"><text:s/></text:span><text:span text:style-name="T112_159">hygiene</text:span><text:span text:style-name="T112_160"><text:s/></text:span><text:span text:style-name="T112_161">in</text:span><text:span text:style-name="T112_162"><text:s/></text:span><text:span text:style-name="T112_163">37</text:span><text:span text:style-name="T112_164"><text:s/></text:span><text:span text:style-name="T112_165">countries</text:span><text:span text:style-name="T112_166"><text:s/></text:span><text:span text:style-name="T112_167">through</text:span><text:span text:style-name="T112_168"><text:s/></text:span><text:span text:style-name="T112_169">27</text:span><text:span text:style-name="T112_170"><text:s/></text:span><text:span text:style-name="T112_171">implementing</text:span><text:span text:style-name="T112_172"><text:s/></text:span><text:span text:style-name="T112_173">partners,</text:span><text:span text:style-name="T112_174"><text:s/></text:span><text:span text:style-name="T112_175">reaching</text:span><text:span text:style-name="T112_176"><text:s/></text:span><text:span text:style-name="T112_177">an</text:span><text:span text:style-name="T112_178"><text:s/></text:span><text:span text:style-name="T112_179">estimated</text:span><text:span text:style-name="T112_180"><text:s/></text:span><text:span text:style-name="T112_181">1.2</text:span><text:span text:style-name="T112_182"><text:s/></text:span><text:span text:style-name="T112_183">billion</text:span><text:span text:style-name="T112_184"><text:s/></text:span><text:span text:style-name="T112_185">people</text:span><text:span text:style-name="T112_186"><text:s/></text:span><text:span text:style-name="T112_187">with</text:span><text:span text:style-name="T112_188"><text:s/></text:span><text:span text:style-name="T112_189">hygiene</text:span><text:span text:style-name="T112_190"><text:s/></text:span><text:span text:style-name="T112_191">information</text:span><text:span text:style-name="T112_192"><text:s/></text:span><text:span text:style-name="T112_193">and</text:span><text:span text:style-name="T112_194"><text:s/></text:span><text:span text:style-name="T112_195">advice</text:span><text:span text:style-name="T112_196"><text:s/></text:span><text:span text:style-name="T112_197">(</text:span><text:span text:style-name="T112_198"><text:a xlink:type="simple" xlink:href="https://youtu.be/1Ihv8mpSEQk"><text:span text:style-name="T112_199">summary</text:span><text:span text:style-name="T112_200"><text:s/></text:span><text:span text:style-name="T112_201"><text:a xlink:type="simple" xlink:href="https://youtu.be/1Ihv8mpSEQk"><text:span text:style-name="T112_202">video</text:span></text:a></text:span></text:a></text:span><text:span text:style-name="T112_203">).</text:span><text:span text:style-name="T112_204"><text:s text:c="2"/></text:span><text:span text:style-name="T112_205">The<text:s/></text:span><text:span text:style-name="T112_206">remaining<text:s/>element<text:s/>of<text:s/></text:span><text:span text:style-name="T112_207">the<text:s/>original<text:s/>HBCC</text:span><text:span text:style-name="T112_208"><text:s/>work</text:span><text:span text:style-name="T112_209">,<text:s/>covered<text:s/>by<text:s/>this<text:s/>annual<text:s/>review,<text:s/></text:span><text:span text:style-name="T112_210">was<text:s/></text:span><text:span text:style-name="T112_211">a<text:s/>research<text:s/>grant<text:s/></text:span><text:span text:style-name="T112_212">called<text:s/></text:span><text:span text:style-name="T112_213">“Hygiene<text:s/>Futures”</text:span><text:span text:style-name="T112_214">.<text:s text:c="2"/>This</text:span><text:span text:style-name="T112_215"><text:s/>was<text:s/>given<text:s/>a<text:s/>time<text:s/>extension<text:s/>to<text:s/>31<text:s/>March<text:s/>2025<text:s/>to<text:s/>finalise<text:s/>research<text:s/>activities<text:s/>and<text:s/>enable<text:s/>publication<text:s/>of<text:s/>final<text:s/>technical<text:s/>resources.</text:span><text:span text:style-name="T112_216"><text:s text:c="2"/></text:span></text:p>
        <text:p text:style-name="P113"><text:span text:style-name="T113_1">The<text:s/></text:span><text:span text:style-name="T113_2"><text:a xlink:type="simple" xlink:href="https://www.makingbetterfutures.org/aboutoxycolab"><text:span text:style-name="T113_3">Oxygen<text:s/>CoLab</text:span></text:a></text:span><text:span text:style-name="T113_4"><text:s/></text:span><text:span text:style-name="T113_5">component<text:s/>of<text:s/>the<text:s/>programme</text:span><text:span text:style-name="T113_6">,</text:span><text:span text:style-name="T113_7"><text:s/></text:span><text:span text:style-name="T113_8">launched<text:s/>in<text:s/>2023</text:span><text:span text:style-name="T113_9">,<text:s/></text:span><text:span text:style-name="T113_10">aims<text:s/>to<text:s/>make<text:s/>medical<text:s/>oxygen<text:s/>accessible<text:s/>and<text:s/>affordable<text:s/>in<text:s/>low-<text:s/>and<text:s/>middle-income<text:s/>countries<text:s/>(LMICs),<text:s/>addressing<text:s/>the<text:s/>critical<text:s/>issue<text:s/>of<text:s/>preventable<text:s/>deaths<text:s/>from<text:s/>hypoxemia<text:s/>highlighted<text:s/>during<text:s/>the<text:s/>COVID-19<text:s/>pandemic.</text:span><text:span text:style-name="T113_11"><text:s/>In<text:s/>fact,<text:s/>m</text:span><text:span text:style-name="T113_12">ore<text:s/>than<text:s/>1<text:s/>million<text:s/>deaths<text:s/>occur<text:s/>every<text:s/>year<text:s/>due<text:s/>to<text:s/>hypoxemia<text:s/>in<text:s/>low-<text:s/>and<text:s/>middle-income<text:s/>countries,<text:s/>many<text:s/>of<text:s/>which<text:s/>could<text:s/>be<text:s/>prevented<text:s/>with<text:s/>appropriate<text:s/>access<text:s/>to<text:s/>medical<text:s/>oxygen.<text:s/></text:span><text:span text:style-name="T113_13"><text:s/>The<text:s/>Oxygen<text:s/>CoLab<text:s/></text:span><text:span text:style-name="T113_14">improves<text:s/>oxygen<text:s/>delivery<text:s/>methods<text:s/>to<text:s/>be<text:s/>more<text:s/>suited<text:s/>to<text:s/>resource-limited<text:s/>settings<text:s/>with<text:s/>unreliable<text:s/>power<text:s/>and<text:s/>harsh<text:s/>conditions<text:s/>by<text:s/>overcoming<text:s/>systemic<text:s/>issues<text:s/>such<text:s/>as<text:s/>the<text:s/>lack<text:s/>of<text:s/>fit-for-purpose<text:s/>equipment<text:s/>(which<text:s/>often<text:s/>leads<text:s/>to<text:s/>"equipment<text:s/>graveyards"),<text:s/>insufficient<text:s/>market<text:s/>incentives<text:s/>for<text:s/>manufacturers,<text:s/>and<text:s/>financial<text:s/>or<text:s/>procurement<text:s/>hurdles<text:s/>for<text:s/>sustainable<text:s/>oxygen<text:s/>solutions.<text:s/>The<text:s/>programme<text:s/>provides<text:s/>grant<text:s/>funding,<text:s/>fosters<text:s/>innovation<text:s/>in<text:s/>technology,<text:s/>and<text:s/>champions<text:s/>the<text:s/>Oxygen-as-a-Service<text:s/>(O2aaS)<text:s/>model<text:s/>where<text:s/>facilities<text:s/>pay<text:s/>for<text:s/>oxygen<text:s/>availability<text:s/>rather<text:s/>than<text:s/>equipment<text:s/>to<text:s/>improve<text:s/>affordability<text:s/>and<text:s/>sustainability<text:s/>through<text:s/>private<text:s/>sector<text:s/>collaboration.</text:span><text:span text:style-name="T113_15"><text:s/></text:span></text:p>
        <text:h text:style-name="P114" text:outline-level="2"><text:span text:style-name="T114_1">Summary<text:s/>supporting<text:s/>narrative<text:s/>for<text:s/>the<text:s/>overall<text:s/>score<text:s/>in<text:s/>this<text:s/>review</text:span></text:h>
        <text:p text:style-name="P115"><text:span text:style-name="T115_1">Oxygen<text:s/>CoLab</text:span><text:span text:style-name="T115_2"><text:s/></text:span><text:span text:style-name="T115_3">k</text:span><text:span text:style-name="T115_4">ey<text:s/>achievements<text:s/>this<text:s/>year</text:span><text:span text:style-name="T115_5"><text:s/>include</text:span><text:span text:style-name="T115_6">:</text:span></text:p>
        <text:list text:style-name="LS1" xml:id="list0">
          <text:list-item>
            <text:p text:style-name="P116"><text:span text:style-name="T116_1">2</text:span><text:span text:style-name="T116_2">,</text:span><text:span text:style-name="T116_3">000<text:s/>n</text:span><text:span text:style-name="T116_4">ext-generation<text:s/>oxygen<text:s/>concentrators<text:s/></text:span><text:span text:style-name="T116_5">have<text:s/>been<text:s/></text:span><text:span text:style-name="T116_6">deployed<text:s/></text:span><text:span text:style-name="T116_7">in<text:s/>23<text:s/>countries</text:span><text:span text:style-name="T116_8">:<text:s/></text:span><text:span text:style-name="T116_9">The<text:s/>earlier<text:s/>phase<text:s/>of<text:s/>the<text:s/>project</text:span><text:span text:style-name="T116_10"><text:s/>support</text:span><text:span text:style-name="T116_11">ed</text:span><text:span text:style-name="T116_12"><text:s/></text:span><text:span text:style-name="T116_13">develop</text:span><text:span text:style-name="T116_14">ment<text:s/>of<text:s/>the<text:s/></text:span><text:span text:style-name="T116_15">PulmO2</text:span><text:span text:style-name="T116_16"><text:s/></text:span><text:span text:style-name="T116_17">oxygen<text:s/>concentrator<text:s/></text:span><text:span text:style-name="T116_18">–<text:s/>the<text:s/></text:span><text:span text:style-name="T116_19">world<text:s/>first<text:s/>to<text:s/>meet<text:s/>low-resource<text:s/>setting<text:s/>specifications<text:s/></text:span><text:span text:style-name="T116_20">as<text:s/>per<text:s/></text:span><text:span text:style-name="T116_21">UNICEF’s<text:s/>Target<text:s/>Product<text:s/>Profile</text:span><text:span text:style-name="T116_22">.<text:s text:c="2"/>These<text:s/>concentrators<text:s/>are<text:s/></text:span><text:span text:style-name="T116_23">now<text:s/>serving<text:s/>health<text:s/>facilities<text:s/></text:span><text:span text:style-name="T116_24">and<text:s/>saving<text:s/>lives<text:s/></text:span><text:span text:style-name="T116_25">in<text:s/>some<text:s/>of<text:s/>the<text:s/>world’s<text:s/>most<text:s/>resource-constrained<text:s/>settings.</text:span><text:span text:style-name="T116_26"><text:s text:c="2"/>See<text:s/></text:span><text:bookmark-ref text:reference-format="text" text:ref-name="Box1">Box 1</text:bookmark-ref><text:span text:style-name="T116_27"><text:s/></text:span><text:span text:style-name="T116_28">below.</text:span></text:p>
          </text:list-item>
          <text:list-item>
            <text:p text:style-name="P117"><text:span text:style-name="T117_1">A<text:s/>world<text:s/>first<text:s/>Oxygen<text:s/>Concentrator<text:s/>Directory<text:s/>enables<text:s/>more<text:s/>informed</text:span><text:span text:style-name="T117_2"><text:s/>procurement<text:s/>of<text:s/>life-saving<text:s/>oxygen<text:s/>technologie</text:span><text:span text:style-name="T117_3">s:<text:s/></text:span><text:span text:style-name="T117_4">Having</text:span><text:span text:style-name="T117_5"><text:s/></text:span><text:span text:style-name="T117_6">supported<text:s/></text:span><text:span text:style-name="T117_7">UNICEF<text:s/>to<text:s/>develop<text:s/>the<text:s/>low-resource<text:s/>setting<text:s/>Target<text:s/>Product<text:s/>Profile</text:span><text:span text:style-name="T117_8"><text:s/>(TPP)</text:span><text:span text:style-name="T117_9">,<text:s/>there<text:s/>was<text:s/></text:span><text:span text:style-name="T117_10">a<text:s/>lack<text:s/>of<text:s/>knowledge<text:s/>about<text:s/>how<text:s/>well<text:s/>market<text:s/>concentrators<text:s/>performed<text:s/>against<text:s/>the<text:s/>profile.<text:s text:c="2"/></text:span><text:span text:style-name="T117_11">T</text:span><text:span text:style-name="T117_12">he</text:span><text:span text:style-name="T117_13"><text:s/>Oxygen</text:span><text:span text:style-name="T117_14"><text:s/>CoLab<text:s/>lab-tested</text:span><text:span text:style-name="T117_15"><text:s/></text:span><text:span text:style-name="T117_16">eleven<text:s/>leading<text:s/>concentrators<text:s/>against<text:s/>the<text:s/>TPP<text:s/>and<text:s/>have<text:s/>this<text:s/>year<text:s/></text:span><text:span text:style-name="T117_17">released<text:s/>the<text:s/></text:span><text:span text:style-name="T117_18">results<text:s/>–<text:s/>the<text:s/></text:span><text:span text:style-name="T117_19">world’s<text:s/>first<text:s/></text:span><text:span text:style-name="T117_20">comparative<text:s/></text:span><text:span text:style-name="T117_21"><text:a xlink:type="simple" xlink:href="https://www.makingbetterfutures.org/theoxygenconcentratordirectory"><text:span text:style-name="T117_22">Oxygen<text:s/>Concentrator<text:s/>Directory<text:s/>(OCD)</text:span></text:a></text:span><text:span text:style-name="T117_23">.<text:s text:c="2"/>This<text:s/></text:span><text:span text:style-name="T117_24">evidence-based<text:s/>global<text:s/>public<text:s/>good<text:s/>help</text:span><text:span text:style-name="T117_25">s</text:span><text:span text:style-name="T117_26"><text:s/>health<text:s/>ministries,<text:s/>NGOs,<text:s/>and<text:s/>donors<text:s/>make<text:s/>smarter<text:s/>procurement<text:s/>decisions.<text:s/>Already<text:s/>accessed<text:s/>by<text:s/>over<text:s/>300<text:s/>stakeholders<text:s/>in<text:s/>47<text:s/>countries,<text:s/>the<text:s/>directory<text:s/>supports<text:s/>more<text:s/>informed,<text:s/>cost-effective,<text:s/>and<text:s/>context-appropriate<text:s/>investments.</text:span></text:p>
          </text:list-item>
          <text:list-item>
            <text:p text:style-name="P118"><text:span text:style-name="T118_1">O2</text:span><text:span text:style-name="T118_2"><text:s/>as<text:s/>a<text:s/>Service<text:s/>delivery<text:s/></text:span><text:span text:style-name="T118_3">models<text:s/></text:span><text:span text:style-name="T118_4">are<text:s/></text:span><text:span text:style-name="T118_5">now<text:s/></text:span><text:span text:style-name="T118_6">delivering<text:s/>and<text:s/>scaling</text:span><text:span text:style-name="T118_7">:</text:span><text:span text:style-name="T118_8"><text:s/>Oxygen<text:s/>CoLab-supported<text:s/>grantees<text:s/></text:span><text:span text:style-name="T118_9">(</text:span><text:span text:style-name="T118_10">HealthPort,<text:s/>FREO2,<text:s/>and<text:s/>AFHIA</text:span><text:span text:style-name="T118_11">)</text:span><text:span text:style-name="T118_12"><text:s/>have<text:s/>all<text:s/>validated<text:s/>revenue-generating<text:s/>business<text:s/>models<text:s/>with<text:s/>paying<text:s/>customers.<text:s/>HealthPort<text:s/>facilities<text:s/>have<text:s/>treated<text:s/>over<text:s/>2,400<text:s/>patients<text:s/>with<text:s/>a<text:s/>hybrid<text:s/>subscription<text:s/>model;<text:s/>AFHIA<text:s/>is<text:s/>cross-subsidising<text:s/>medical<text:s/>oxygen<text:s/>through<text:s/>industrial<text:s/>sales;<text:s/>and<text:s/>for<text:s/>hospitals<text:s/>that<text:s/>once<text:s/>relied<text:s/>on<text:s/>costly<text:s/>oxygen<text:s/>cylinders,<text:s/>switching<text:s/>to<text:s/>FREO2’s<text:s/>model<text:s/>has<text:s/>cut<text:s/>costs<text:s/>by<text:s/>71%,<text:s/>from<text:s/>$1,500<text:s/>to<text:s/>$439<text:s/>per<text:s/>quarter.<text:s/>In<text:s/>FREO2’s<text:s/>paediatric<text:s/>wards,<text:s/>the<text:s/>cost<text:s/>of<text:s/>treating<text:s/>respiratory<text:s/>illnesses<text:s/>has<text:s/>dropped<text:s/>by<text:s/>30%,<text:s/>making<text:s/>care<text:s/>more<text:s/>affordable.<text:s/>These<text:s/>milestones<text:s/>signal<text:s/>that<text:s/>commercially<text:s/>viable<text:s/>oxygen<text:s/>delivery<text:s/>models<text:s/>are<text:s/>no<text:s/>longer<text:s/></text:span><text:span text:style-name="T118_13">theoretical<text:s/>but</text:span><text:span text:style-name="T118_14"><text:s/>are<text:s/></text:span><text:span text:style-name="T118_15">working<text:s/>in<text:s/>practice<text:s/></text:span><text:span text:style-name="T118_16">with<text:s/>potential<text:s/></text:span><text:span text:style-name="T118_17">to<text:s/>scale.</text:span></text:p>
          </text:list-item>
          <text:list-item>
            <text:p text:style-name="P119"><text:span text:style-name="T119_1">Oxygen<text:s/></text:span><text:span text:style-name="T119_2">is<text:s/></text:span><text:span text:style-name="T119_3">available<text:s/>100%<text:s/>of<text:s/>the<text:s/>time<text:s/>in</text:span><text:span text:style-name="T119_4"><text:s/>6</text:span><text:span text:style-name="T119_5"><text:s/>partner<text:s/>hospitals:<text:s/></text:span><text:span text:style-name="T119_6">In<text:s/>Nigerian<text:s/></text:span><text:span text:style-name="T119_7">facilities</text:span><text:span text:style-name="T119_8"><text:s/>supported<text:s/>by<text:s/>grantee<text:s/>HealthPort,<text:s/>oxygen<text:s/>is<text:s/>now<text:s/>reliably<text:s/>available<text:s/>round-the-clock,<text:s/>up<text:s/>from<text:s/>just<text:s/>10%<text:s/>before<text:s/>O2aaS<text:s/>interventions<text:s/>began</text:span><text:span text:style-name="T119_9">.<text:s text:c="2"/>This<text:s/>is<text:s/></text:span><text:span text:style-name="T119_10">transforming</text:span><text:span text:style-name="T119_11"><text:s/></text:span><text:span text:style-name="T119_12">patient<text:s/>outcomes<text:s/>and<text:s/>clinical<text:s/>confidence.</text:span><text:span text:style-name="T119_13"><text:s text:c="2"/>See<text:s/></text:span><text:bookmark-ref text:reference-format="text" text:ref-name="Box2">Box 2</text:bookmark-ref><text:span text:style-name="T119_14"><text:s/>below.</text:span></text:p>
          </text:list-item>
          <text:list-item>
            <text:p text:style-name="P120"><text:span text:style-name="T120_1">National<text:s/>g</text:span><text:span text:style-name="T120_2">overnments</text:span><text:span text:style-name="T120_3"><text:s/></text:span><text:span text:style-name="T120_4">are<text:s/></text:span><text:span text:style-name="T120_5">backing<text:s/></text:span><text:span text:style-name="T120_6">innovative<text:s/>oxygen<text:s/>service<text:s/>models</text:span><text:span text:style-name="T120_7"><text:s/>with<text:s/>$1.2m<text:s/>co-invested<text:s/>through<text:s/>UNICEF’s<text:s/>A</text:span><text:span text:style-name="T120_8">dvance<text:s/>Purchase<text:s/>Commitment<text:s/>(APC)</text:span><text:span text:style-name="T120_9">:</text:span><text:span text:style-name="T120_10"><text:s/></text:span><text:span text:style-name="T120_11">In<text:s/>partnership<text:s/>with<text:s/>UNICEF,<text:s/></text:span><text:span text:style-name="T120_12">t</text:span><text:span text:style-name="T120_13">he<text:s/>Oxygen<text:s/></text:span><text:span text:style-name="T120_14">CoLab<text:s/></text:span><text:span text:style-name="T120_15">catalysed<text:s/>Uganda’s<text:s/>Ministry<text:s/>of<text:s/>Health<text:s/>to<text:s/>lead<text:s/>its<text:s/>first<text:s/>O2aaS<text:s/>rollout</text:span><text:span text:style-name="T120_16">.<text:s text:c="2"/>Uganda’s<text:s/>MoH<text:s/>has<text:s/></text:span><text:span text:style-name="T120_17">co-invested<text:s/></text:span><text:span text:style-name="T120_18">$1.2m<text:s/>in<text:s/></text:span><text:span text:style-name="T120_19">Oxygen</text:span><text:span text:style-name="T120_20"><text:s/></text:span><text:span text:style-name="T120_21">CoLab’s<text:s/>grantee<text:s/>FREO2</text:span><text:span text:style-name="T120_22"><text:s/></text:span><text:span text:style-name="T120_23">via<text:s/>UNICEF’s<text:s/>APC<text:s/>mechanism.<text:s text:c="2"/>This<text:s/></text:span><text:span text:style-name="T120_24">has<text:s/>resulted<text:s/>in<text:s/>the<text:s/></text:span><text:span text:style-name="T120_25">embedding<text:s/></text:span><text:span text:style-name="T120_26">of<text:s/></text:span><text:span text:style-name="T120_27">O2aaS<text:s/>in<text:s/>the<text:s/>national<text:s/>oxygen<text:s/>scale-up<text:s/>plan</text:span><text:span text:style-name="T120_28">,</text:span><text:span text:style-name="T120_29"><text:s/>while<text:s/>the<text:s/></text:span><text:span text:style-name="T120_30">Oxygen<text:s/></text:span><text:span text:style-name="T120_31">CoLab<text:s/></text:span><text:span text:style-name="T120_32">is<text:s/></text:span><text:span text:style-name="T120_33">generat</text:span><text:span text:style-name="T120_34">ing</text:span><text:span text:style-name="T120_35"><text:s/>evidence<text:s/>to<text:s/>support<text:s/>long-term<text:s/>adoption.</text:span><text:span text:style-name="T120_36"><text:s text:c="2"/>See<text:s/></text:span><text:bookmark-ref text:reference-format="text" text:ref-name="Box3">Box 3</text:bookmark-ref><text:span text:style-name="T120_37"><text:s/>on<text:s/>page<text:s/></text:span><text:bookmark-ref text:reference-format="page" text:ref-name="Box3">10</text:bookmark-ref><text:span text:style-name="T120_38"><text:s/>below.</text:span></text:p>
          </text:list-item>
          <text:list-item>
            <text:p text:style-name="P121"><text:span text:style-name="T121_1">Acad</text:span><text:span text:style-name="T121_2">e</text:span><text:span text:style-name="T121_3">mic<text:s/>evidence<text:s/>on<text:s/>O2aaS<text:s/></text:span><text:span text:style-name="T121_4">is<text:s/></text:span><text:span text:style-name="T121_5">ready<text:s/>for<text:s/>global<text:s/>uptake</text:span><text:span text:style-name="T121_6">:</text:span><text:span text:style-name="T121_7"><text:s/></text:span><text:span text:style-name="T121_8">The<text:s/></text:span><text:span text:style-name="T121_9">Oxygen</text:span><text:span text:style-name="T121_10"><text:s/>CoLab<text:s/>has<text:s/>generated<text:s/>a<text:s/>robust<text:s/>body<text:s/>of<text:s/>academic<text:s/>research,<text:s/>with<text:s/>three<text:s/>manuscripts<text:s/></text:span><text:span text:style-name="T121_11">(</text:span><text:span text:style-name="T121_12">focused<text:s/>on<text:s/>impact,<text:s/>viability,<text:s/>and<text:s/>system<text:s/>integration</text:span><text:span text:style-name="T121_13">)</text:span><text:span text:style-name="T121_14"><text:s/>ready<text:s/>to<text:s/>be<text:s/>submitted<text:s/>for<text:s/>peer<text:s/>review,<text:s/>and<text:s/>a<text:s/>scientific<text:s/>viewpoint<text:s/></text:span><text:span text:style-name="T121_15">already<text:s/></text:span><text:span text:style-name="T121_16">under<text:s/>review<text:s/>at<text:s/></text:span><text:span text:style-name="T121_17">BMJ<text:s/>Global<text:s/>Health</text:span><text:span text:style-name="T121_18"><text:s/>–<text:s/>laying<text:s/>the<text:s/>groundwork<text:s/>for<text:s/>policy<text:s/>adoption<text:s/>and<text:s/>investment.</text:span></text:p>
          </text:list-item>
          <text:list-item>
            <text:p text:style-name="P122"><text:span text:style-name="T122_1">Oxygen<text:s/>CoLab<text:s/>research<text:s/></text:span><text:span text:style-name="T122_2">is<text:s/></text:span><text:span text:style-name="T122_3">driving</text:span><text:span text:style-name="T122_4"><text:s/>global<text:s/>policy<text:s/>and<text:s/>investment:</text:span><text:span text:style-name="T122_5"><text:s/></text:span><text:span text:style-name="T122_6">the<text:s/></text:span><text:span text:style-name="T122_7">Oxygen<text:s/></text:span><text:span text:style-name="T122_8">CoLab<text:s/>research<text:s/>and<text:s/>grantee<text:s/>insights<text:s/>were<text:s/>cited<text:s/>in<text:s/></text:span><text:span text:style-name="T122_9">The<text:s/>World<text:s/>Economic<text:s/>Forum</text:span><text:span text:style-name="T122_10">,</text:span><text:span text:style-name="T122_11"><text:s/>the</text:span><text:span text:style-name="T122_12"><text:s/></text:span><text:span text:style-name="T122_13">Lancet’s<text:s/>Global<text:s/>Commission<text:s/>on<text:s/>Medical<text:s/>Oxygen<text:s/>Security</text:span><text:span text:style-name="T122_14">,<text:s/>featured<text:s/>in<text:s/>WHO’s<text:s/>roadmap<text:s/>workshops,<text:s/>and<text:s/>helped<text:s/>inform<text:s/>Unitaid’s<text:s/>$20m<text:s/>investment<text:s/>through<text:s/></text:span><text:span text:style-name="T122_15">our<text:s/></text:span><text:span text:style-name="T122_16">contribution<text:s/>to<text:s/></text:span><text:span text:style-name="T122_17">its<text:s/></text:span><text:span text:style-name="T122_18">Medical<text:s/>Oxygen<text:s/>Innovation<text:s/>Landscape</text:span><text:span text:style-name="T122_19">.</text:span><text:span text:style-name="T122_20"><text:s text:c="2"/>See</text:span><text:span text:style-name="T122_21"><text:s/></text:span><text:bookmark-ref text:reference-format="text" text:ref-name="Box4">Box 4</text:bookmark-ref><text:span text:style-name="T122_22"><text:s/></text:span><text:span text:style-name="T122_23">on<text:s/>page<text:s/></text:span><text:bookmark-ref text:reference-format="page" text:ref-name="Box4">11</text:bookmark-ref><text:span text:style-name="T122_24"><text:s/></text:span><text:span text:style-name="T122_25">below.</text:span></text:p>
          </text:list-item>
        </text:list>
        <text:p text:style-name="P123"/>
        <text:p text:style-name="P124"><text:span text:style-name="T124_1">This<text:s/>year,<text:s/>t</text:span><text:span text:style-name="T124_2">he</text:span><text:span text:style-name="T124_3"><text:s/></text:span><text:span text:style-name="T124_4">k</text:span><text:span text:style-name="T124_5">ey<text:s/>achievements<text:s/></text:span><text:span text:style-name="T124_6">of<text:s/>the<text:s/></text:span><text:span text:style-name="T124_7">Hygiene<text:s/>Futures</text:span><text:span text:style-name="T124_8"><text:s/>research<text:s/>were<text:s/>the<text:s/>updating<text:s/>of<text:s/>24<text:s/>technical<text:s/>research<text:s/>outputs<text:s/>and<text:s/>development<text:s/>of<text:s/>2<text:s/>new<text:s/>ones<text:s/>(</text:span><text:span text:style-name="T124_9"><text:a xlink:type="simple" xlink:href="https://www.hygienehub.info/en/resources"><text:span text:style-name="T124_10">link</text:span></text:a></text:span><text:span text:style-name="T124_11">)<text:s/>on<text:s/>WASH<text:s/>system<text:s/>strengthening<text:s/>and<text:s/>defining<text:s/>and<text:s/>conceptualising<text:s/>vulnerability.</text:span><text:span text:style-name="T124_12"><text:s/></text:span><text:span text:style-name="T124_13"><text:s/>Additionally,<text:s/>8<text:s/>research<text:s/>projects<text:s/>have<text:s/>resulted<text:s/>in<text:s/>16<text:s/>manuscripts<text:s/>being<text:s/>published<text:s/>or<text:s/>pending<text:s/>publication,<text:s/>and<text:s/>step<text:s/>by<text:s/>step<text:s/>implementation<text:s/>guidelines<text:s/>have<text:s/>been<text:s/>produced<text:s/>to<text:s/></text:span><text:span text:style-name="T124_14">support<text:s/>governments<text:s/>to<text:s/>adapt<text:s/>global<text:s/>hand<text:s/>hygiene<text:s/>guidelines<text:s/>to<text:s/>national<text:s/>contexts</text:span><text:span text:style-name="T124_15">.<text:s/></text:span><text:span text:style-name="T124_16">As<text:s/>of<text:s/>July<text:s/>2024,<text:s/>there<text:s/>had<text:s/>been<text:s/>approximately<text:s/>746,000<text:s/>visits<text:s/>to<text:s/>the<text:s/>Covid-19<text:s/>Hygiene<text:s/>Hub<text:s/>website.<text:s/></text:span><text:span text:style-name="T124_17"><text:s/></text:span><text:span text:style-name="T124_18">Of<text:s/>the<text:s/>30,000<text:s/>website<text:s/>visitors<text:s/>each<text:s/>quarter,<text:s/>96%<text:s/>of<text:s/>views<text:s/>have<text:s/>focused<text:s/>on<text:s/>the<text:s/>Hub’s<text:s/>technical<text:s/>resources.<text:s/></text:span><text:span text:style-name="T124_19"><text:s/></text:span><text:span text:style-name="T124_20">Translation<text:s/>of<text:s/>outputs<text:s/>has<text:s/>been<text:s/>valuable<text:s/>with<text:s/>Spanish<text:s/>and<text:s/>Arabic<text:s/>resources<text:s/>continuing<text:s/>to<text:s/>be<text:s/>highly<text:s/>accessed.<text:s/>In<text:s/>final<text:s/>quarter<text:s/>of<text:s/>programme<text:s/>29%<text:s/>of<text:s/>views<text:s/>were<text:s/>for<text:s/>English-language<text:s/>resources</text:span><text:span text:style-name="T124_21">,</text:span><text:span text:style-name="T124_22"><text:s/>35%<text:s/>Spanish-language<text:s/>resources</text:span><text:span text:style-name="T124_23">,</text:span><text:span text:style-name="T124_24"><text:s/>23%<text:s/>Arabic<text:s/>language<text:s/>resources<text:s/>and<text:s/>13%<text:s/>French<text:s/>resources</text:span><text:span text:style-name="T124_25">.</text:span></text:p>
        <text:p text:style-name="P125"><text:span text:style-name="T125_1">On<text:s/>balance,<text:s/>t</text:span><text:span text:style-name="T125_2">hese<text:s/></text:span><text:span text:style-name="T125_3">combined<text:s/></text:span><text:span text:style-name="T125_4">achievements<text:s/>have<text:s/></text:span><text:span text:style-name="T125_5">moderately</text:span><text:span text:style-name="T125_6"><text:s/></text:span><text:span text:style-name="T125_7">exceeded<text:s/>expectations</text:span><text:span text:style-name="T125_8"><text:s/>for<text:s/>this<text:s/>review<text:s/>period,<text:s/>justifying<text:s/>a</text:span><text:span text:style-name="T125_9">n<text:s/></text:span><text:span text:style-name="T125_10">annual<text:s/>review<text:s/>score<text:s/>of<text:s/>A+</text:span><text:span text:style-name="T125_11">.</text:span></text:p>
        <text:p text:style-name="P126"/>
        <text:p text:style-name="P127"/>
        <text:p text:style-name="P128"><text:bookmark-start text:name="Box1"/><text:span text:style-name="T128_1">Box<text:s/></text:span><text:span text:style-name="T128_2">1</text:span><text:bookmark-end text:name="Box1"/><text:span text:style-name="T128_3">:<text:s/>For<text:s/>the<text:s/>first<text:s/>time,<text:s/>there<text:s/>is<text:s/>a<text:s/>fit-for-purpose<text:s/>(low<text:s/>resource<text:s/>settings)<text:s/>oxygen<text:s/>concentrator<text:s/>in<text:s/>the<text:s/>market,<text:s/>with<text:s/>2,000<text:s/>devices<text:s/>deployed<text:s/>in<text:s/>23<text:s/>countries.</text:span><text:span text:style-name="T128_4"><text:s/></text:span></text:p>
        <text:p text:style-name="P129"><draw:frame svg:x="0cm" svg:y="0cm" svg:width="7.779cm" svg:height="6.68cm" draw:style-name="FR1" text:anchor-type="as-char" draw:z-index="0"><draw:image xlink:href="Pictures/image1.jpeg" xlink:type="simple" xlink:show="embed" xlink:actuate="onLoad"/><svg:desc>A person and person standing next to a green container

AI-generated content may be incorrect.</svg:desc></draw:frame><text:span text:style-name="T129_1"><text:s/></text:span><draw:frame svg:x="0cm" svg:y="0cm" svg:width="9.648cm" svg:height="6.701cm" draw:style-name="FR2" text:anchor-type="as-char" draw:z-index="0"><draw:image xlink:href="Pictures/image2.jpeg" xlink:type="simple" xlink:show="embed" xlink:actuate="onLoad"/></draw:frame></text:p>
        <text:p text:style-name="P130"><text:span text:style-name="T130_1">With<text:s/>support<text:s/>from<text:s/>the<text:s/>Oxygen<text:s/>CoLab,<text:s/>the<text:s/>world’s<text:s/>first<text:s/>oxygen<text:s/>concentrator<text:s/>specifically<text:s/>fit<text:s/>for<text:s/>purpose<text:s/>in<text:s/>low-resource<text:s/>settings<text:s/>entered<text:s/>the<text:s/>market<text:s/>this<text:s/>year.<text:s/>The<text:s/>powerful<text:s/>combination<text:s/>of<text:s/>the<text:s/>Oxygen<text:s/>CoLab's<text:s/>direct<text:s/>R&amp;D<text:s/>grant<text:s/>funding<text:s/>and<text:s/>UNICEF's<text:s/>Advance<text:s/>Purchase<text:s/>Commitment<text:s/>–<text:s/>an<text:s/>initiative<text:s/>the<text:s/>Oxygen<text:s/>CoLab<text:s/>helped<text:s/>shape<text:s/>–<text:s/>spurred<text:s/>the<text:s/>development<text:s/>of<text:s/>the<text:s/>Drive<text:s/>Devilbiss<text:s/>PulmO2.<text:s/>It<text:s/>is<text:s/>designed<text:s/>for<text:s/>challenging<text:s/>environments<text:s/>with<text:s/>unreliable<text:s/>power<text:s/>supplies<text:s/>and<text:s/>harsh<text:s/>conditions<text:s/>such<text:s/>as<text:s/>dust<text:s/>and<text:s/>humidity.<text:s/>Critically,<text:s/>it<text:s/>is<text:s/>engineered<text:s/>to<text:s/>be<text:s/>energy<text:s/>efficient<text:s/>(64%<text:s/>saving)<text:s/>and<text:s/>solar-friendly,<text:s/>and<text:s/>a<text:s/>key<text:s/>performance<text:s/>outcome<text:s/>is<text:s/>its<text:s/>design<text:s/>to<text:s/></text:span><text:span text:style-name="T130_2">reduce<text:s/>the<text:s/>total<text:s/>cost<text:s/>of<text:s/>ownership<text:s/>by<text:s/>half</text:span><text:span text:style-name="T130_3"><text:s/>compared<text:s/>to<text:s/>previous<text:s/>models,<text:s/>providing<text:s/>much<text:s/>more<text:s/>secure<text:s/>and<text:s/>sustainable<text:s/>oxygen<text:s/>for<text:s/>these<text:s/>critical<text:s/>settings.</text:span></text:p>
        <text:p text:style-name="P131"/>
        <text:p text:style-name="P132"/>
        <text:p text:style-name="P133"/>
        <text:p text:style-name="P134"><text:bookmark-start text:name="Box2"/><text:span text:style-name="T134_1">Box<text:s/></text:span><text:span text:style-name="T134_2">2</text:span><text:bookmark-end text:name="Box2"/><text:span text:style-name="T134_3">:<text:s/>Oxygen<text:s/>available<text:s/>100%<text:s/>of<text:s/>the<text:s/>time<text:s/>in<text:s/></text:span><text:span text:style-name="T134_4">6<text:s/></text:span><text:span text:style-name="T134_5">partner<text:s/>hospitals<text:s/>–<text:s/>HealthPort<text:s/>(O2aaS<text:s/>Grantee)</text:span></text:p>
        <text:p text:style-name="P135"><draw:frame svg:x="0cm" svg:y="0.307cm" svg:width="6.294cm" svg:height="5.424cm" draw:style-name="FR3" text:anchor-type="char" draw:z-index="0"><draw:image xlink:href="Pictures/image3.png" xlink:type="simple" xlink:show="embed" xlink:actuate="onLoad"/></draw:frame><text:span text:style-name="T135_1"><text:tab/></text:span><text:span text:style-name="T135_2">HealthPort<text:s/>is<text:s/>tackling<text:s/>critical<text:s/>oxygen<text:s/>access<text:s/>gaps<text:s/>in<text:s/>Nigeria<text:s/>through<text:s/>its<text:s/>innovative<text:s/>"Breathe”<text:s/>model,<text:s/>which<text:s/>provides<text:s/>affordable,<text:s/>reliable,<text:s/>and<text:s/>end-to-end<text:s/>oxygen<text:s/>solutions<text:s/>to<text:s/>underserved<text:s/>healthcare<text:s/>facilities.<text:s/>HealthPort’s<text:s/>comprehensive<text:s/>service<text:s/>includes<text:s/>installing<text:s/>solar-powered<text:s/>oxygen<text:s/>production<text:s/>systems<text:s/>like<text:s/>modular<text:s/>PSA<text:s/>plants<text:s/>and<text:s/>distribution<text:s/>infrastructure<text:s/>such<text:s/>as<text:s/>bedside<text:s/>piping<text:s/>at<text:s/>partner<text:s/>facilities<text:s/>with<text:s/>no<text:s/>upfront<text:s/>costs,<text:s/>alongside<text:s/>providing<text:s/>necessary<text:s/>equipment<text:s/>like<text:s/>cylinders<text:s/>and<text:s/>pulse<text:s/>oximeters,<text:s/>plus<text:s/>crucial<text:s/>maintenance<text:s/>and<text:s/>training<text:s/>for<text:s/>staff.<text:s/></text:span></text:p>
        <text:p text:style-name="P136"><text:span text:style-name="T136_1"><text:tab/></text:span><text:span text:style-name="T136_2">This<text:s/>intervention<text:s/>has<text:s/>dramatically<text:s/>increased<text:s/>bedside<text:s/>oxygen<text:s/>availability<text:s/>from<text:s/>as<text:s/>low<text:s/>as<text:s/>10%<text:s/>to<text:s/>a<text:s/>consistent<text:s/>100%<text:s/>availability<text:s/>in<text:s/>partner<text:s/>facilities,<text:s/>enabling<text:s/>clinicians<text:s/>to<text:s/>initiate<text:s/>life-saving<text:s/>treatment</text:span></text:p>
        <text:p text:style-name="P137"><text:span text:style-name="T137_1">more<text:s/>rapidly<text:s/>and<text:s/>significantly<text:s/>reducing,<text:s/>even<text:s/>eradicating<text:s/>in<text:s/>one<text:s/>instance,<text:s/>hypoxia-related<text:s/>mortality.<text:s/>What’s<text:s/>more,<text:s/>at<text:s/>$1.64<text:s/>per<text:s/>cubic<text:s/>metre,<text:s/>the<text:s/>cost<text:s/>of<text:s/>oxygen<text:s/>has<text:s/>nearly<text:s/>halved<text:s/>compared<text:s/>to<text:s/>the<text:s/>market<text:s/>average,<text:s/>making<text:s/>it<text:s/>more<text:s/>affordable<text:s/>for<text:s/>facilities<text:s/>that<text:s/>need<text:s/>it<text:s/>most.</text:span></text:p>
        <text:p text:style-name="P138"/>
        <text:h text:style-name="P139" text:outline-level="2"><text:bookmark-start text:name="_Ref198795928"/><text:span text:style-name="T139_1">Major<text:s/>lessons<text:s/>and<text:s/>recommendations<text:s/>for<text:s/>the<text:s/>year<text:s/>ahead</text:span><text:bookmark-end text:name="_Ref198795928"/></text:h>
        <text:h text:style-name="P140" text:outline-level="3"><text:span text:style-name="T140_1">Recommendation<text:s/>1:<text:s/></text:span><text:span text:style-name="T140_2">D</text:span><text:span text:style-name="T140_3">ouble</text:span><text:span text:style-name="T140_4"><text:s/>down<text:s/>on<text:s/></text:span><text:span text:style-name="T140_5">evidence</text:span><text:span text:style-name="T140_6"><text:s/>dissemination<text:s/>to<text:s/></text:span><text:span text:style-name="T140_7">decision<text:s/>makers</text:span><text:span text:style-name="T140_8">.<text:s/></text:span><text:span text:style-name="T140_9"><text:s/></text:span></text:h>
        <text:p text:style-name="P141"><text:span text:style-name="T141_1">Lesson:<text:s/></text:span><text:span text:style-name="T141_2">The<text:s/></text:span><text:span text:style-name="T141_3">sharing</text:span><text:span text:style-name="T141_4"><text:s/>of<text:s/>e</text:span><text:span text:style-name="T141_5">vidence<text:s/></text:span><text:span text:style-name="T141_6">and<text:s/>insights<text:s/>from<text:s/>Oxygen<text:s/>CoLab’s<text:s/>work</text:span><text:span text:style-name="T141_7"><text:s/>has<text:s/>proven<text:s/>to<text:s/>be<text:s/></text:span><text:span text:style-name="T141_8">a<text:s/>key<text:s/>tool<text:s/></text:span><text:span text:style-name="T141_9">for<text:s/>the<text:s/>Oxygen<text:s/>CoLab<text:s/></text:span><text:span text:style-name="T141_10">in<text:s/>driving<text:s/>policy<text:s/>shifts<text:s/></text:span><text:span text:style-name="T141_11">in<text:s/>support<text:s/>of<text:s/>fit-for-purpose<text:s/>concentrators<text:s/>and<text:s/></text:span><text:span text:style-name="T141_12">service-based</text:span><text:span text:style-name="T141_13"><text:s/></text:span><text:span text:style-name="T141_14">models,</text:span><text:span text:style-name="T141_15"><text:s/>and</text:span><text:span text:style-name="T141_16"><text:s/>unlocking<text:s/>funding</text:span><text:span text:style-name="T141_17"><text:s/>to<text:s/>scale<text:s/>them</text:span><text:span text:style-name="T141_18">.</text:span><text:span text:style-name="T141_19"><text:s/></text:span><text:span text:style-name="T141_20">The<text:s/>CoLab’s<text:s/>O2aaS<text:s/></text:span><text:span text:style-name="T141_21">evidence<text:s/>has<text:s/></text:span><text:span text:style-name="T141_22">influenc</text:span><text:span text:style-name="T141_23">ed</text:span><text:span text:style-name="T141_24"><text:s/>Unitaid’s<text:s/>$20<text:s/></text:span><text:span text:style-name="T141_25">million<text:s/>commitment</text:span><text:span text:style-name="T141_26"><text:note text:note-class="footnote"><text:note-citation/><text:note-body><text:p text:style-name="P142"><text:span text:style-name="T142_1"><text:s/></text:span><text:span text:style-name="T142_2">The<text:s/>CoLab<text:s/>contributed</text:span><text:span text:style-name="T142_3"><text:s/>to<text:s/>the<text:s/>‘Emerging<text:s/>Business<text:s/>models’<text:s/>chapter<text:s/>of<text:s/>Unitaid’s<text:s/>Innovation<text:s/>Landscape<text:s/>on<text:s/>medical<text:s/>oxygen.<text:s/>This<text:s/>strategy<text:s/>document<text:s/>became<text:s/>the<text:s/>basis<text:s/>for<text:s/>Unitaid’s<text:s/>commitment<text:s/>to<text:s/>funding<text:s/>oxygen<text:s/>innovation</text:span><text:span text:style-name="T142_4">.</text:span></text:p></text:note-body></text:note></text:span><text:span text:style-name="T142_5"><text:s/>to<text:s/>oxygen<text:s/>innovation<text:s/></text:span><text:span text:style-name="T142_6">and<text:s/>has<text:s/>been<text:s/>included<text:s/>in<text:s/>the<text:s/></text:span><text:span text:style-name="T142_7">authoritative<text:s/>and<text:s/>influential<text:s/></text:span><text:span text:style-name="T142_8">Lancet<text:s/>Commission</text:span><text:span text:style-name="T142_9"><text:s/></text:span><text:span text:style-name="T142_10">recommendations</text:span><text:span text:style-name="T142_11"><text:note text:note-class="footnote"><text:note-citation/><text:note-body><text:p text:style-name="P143"><text:span text:style-name="T143_1"><text:s/>The<text:s/>report<text:s/>cited<text:s/>O2aaS<text:s/>grantees<text:s/>work<text:s/>and<text:s/>the<text:s/>Oxygen<text:s/>CoLab’s<text:s/>scientific<text:s/>viewpoint<text:s/>on<text:s/>O2aaS<text:s/>as<text:s/>part<text:s/>of<text:s/>its<text:s/>recommendations<text:s/>to<text:s/>the<text:s/>sector<text:s/>to<text:s/>work<text:s/>on<text:s/>new<text:s/>business<text:s/>models<text:s/>for<text:s/>oxygen</text:span><text:span text:style-name="T143_2">,<text:s/>with<text:s/>recognition<text:s/>of<text:s/>FCDO’s<text:s/>support.</text:span></text:p></text:note-body></text:note></text:span><text:span text:style-name="T143_3">.</text:span></text:p>
        <text:p text:style-name="P144"><text:span text:style-name="T144_1">Recommendation:<text:s/></text:span><text:span text:style-name="T144_2">T</text:span><text:span text:style-name="T144_3">hree<text:s/>academic<text:s/>papers<text:s/>on<text:s/>O2aaS<text:s/>models<text:s/></text:span><text:span text:style-name="T144_4">are<text:s/></text:span><text:span text:style-name="T144_5">set<text:s/>for<text:s/>publication<text:s/>and<text:s/>the<text:s/>first<text:s/>round<text:s/>of<text:s/>evidence<text:s/>from<text:s/>the<text:s/>PulmO2</text:span><text:span text:style-name="T144_6"><text:s/>concentrator</text:span><text:span text:style-name="T144_7"><text:s/></text:span><text:span text:style-name="T144_8">deployment</text:span><text:span text:style-name="T144_9"><text:s/></text:span><text:span text:style-name="T144_10">is<text:s/></text:span><text:span text:style-name="T144_11">expected<text:s/>this<text:s/>year</text:span><text:span text:style-name="T144_12">.<text:s text:c="2"/>T</text:span><text:span text:style-name="T144_13">he<text:s/>Oxygen<text:s/></text:span><text:span text:style-name="T144_14">CoLab<text:s/>should<text:s/></text:span><text:span text:style-name="T144_15">use<text:s/>the<text:s/>remaining<text:s/>9<text:s/>months<text:s/></text:span><text:span text:style-name="T144_16">of<text:s/>the<text:s/>programme<text:s/></text:span><text:span text:style-name="T144_17">to<text:s/>clearly<text:s/>identify<text:s/></text:span><text:span text:style-name="T144_18">specific<text:s/></text:span><text:span text:style-name="T144_19">decision-making<text:s/>processes</text:span><text:span text:style-name="T144_20"><text:s/></text:span><text:span text:style-name="T144_21">that<text:s/>can<text:s/>be<text:s/>influenced<text:s/></text:span><text:span text:style-name="T144_22">(from<text:s/>global<text:s/>procurement<text:s/>to<text:s/>national<text:s/>policy)<text:s/></text:span><text:span text:style-name="T144_23">and<text:s/>then<text:s/>focus<text:s/>resources<text:s/>on<text:s/>embedding<text:s/>this<text:s/>evidence<text:s/>into<text:s/></text:span><text:span text:style-name="T144_24">t</text:span><text:span text:style-name="T144_25">hose<text:s/>processes</text:span><text:span text:style-name="T144_26"><text:s/></text:span><text:span text:style-name="T144_27">while<text:s/>supporting<text:s/>grantees<text:s/>and<text:s/>governments<text:s/>to<text:s/>implement<text:s/>proven<text:s/>models<text:s/></text:span><text:span text:style-name="T144_28">with<text:s/>opportunities<text:s/>to<text:s/></text:span><text:span text:style-name="T144_29">scale.</text:span><text:span text:style-name="T144_30"><text:s/></text:span></text:p>
        <text:h text:style-name="P145" text:outline-level="3"><text:span text:style-name="T145_1">Recommendation<text:s/>2:<text:s/>Ensure<text:s/>f</text:span><text:span text:style-name="T145_2">unding<text:s/>and<text:s/>timeline<text:s/>clarity<text:s/></text:span><text:span text:style-name="T145_3">for</text:span><text:span text:style-name="T145_4"><text:s/></text:span><text:span text:style-name="T145_5">grantees<text:s/>and<text:s/>global<text:s/>partners</text:span><text:span text:style-name="T145_6">.</text:span></text:h>
        <text:p text:style-name="P146"><text:span text:style-name="T146_1">Lesson:<text:s/></text:span><text:span text:style-name="T146_2">The<text:s/>past<text:s/>year</text:span><text:span text:style-name="T146_3"><text:s/>has</text:span><text:span text:style-name="T146_4"><text:s/>reinforced<text:s/>that<text:s/>clarity<text:s/>on<text:s/>funding<text:s/>duration<text:s/>and<text:s/>timelines<text:s/>is<text:s/></text:span><text:span text:style-name="T146_5">key<text:s/>to<text:s/>effective<text:s/>support</text:span><text:span text:style-name="T146_6">.<text:s/>This<text:s/>is<text:s/></text:span><text:span text:style-name="T146_7">particularly</text:span><text:span text:style-name="T146_8"><text:s/>true</text:span><text:span text:style-name="T146_9"><text:s/>for<text:s/>early-stage<text:s/>grantees<text:s/>and<text:s/>government<text:s/>partners,<text:s/>who<text:s/>depend<text:s/>on<text:s/>it<text:s/>to<text:s/>attract<text:s/>co-investment,<text:s/>retain<text:s/>staff,<text:s/>and<text:s/>deliver<text:s/>uninterrupted<text:s/>services.</text:span><text:span text:style-name="T146_10"><text:s/>Extension<text:s/>uncertainty<text:s/>meant<text:s/>that<text:s/>Country<text:s/>CoLabs<text:s/>and<text:s/>O2aaS<text:s/>implementation<text:s/>experienced<text:s/>delays.</text:span><text:span text:style-name="T146_11"><text:s/></text:span></text:p>
        <text:p text:style-name="P147"><text:span text:style-name="T147_1">Recommendation:<text:s/></text:span><text:span text:style-name="T147_2">The</text:span><text:span text:style-name="T147_3"><text:s/>Oxygen<text:s/>CoLab<text:s/>must<text:s/></text:span><text:span text:style-name="T147_4">agree</text:span><text:span text:style-name="T147_5"><text:s/>remaining<text:s/>support<text:s/>to<text:s/>partners<text:s/>within<text:s/>the<text:s/></text:span><text:span text:style-name="T147_6">first<text:s/>two<text:s/>months<text:s/>of<text:s/>the<text:s/>year<text:s/></text:span><text:span text:style-name="T147_7">to<text:s/></text:span><text:span text:style-name="T147_8">provide</text:span><text:span text:style-name="T147_9"><text:s/>partners<text:s/></text:span><text:span text:style-name="T147_10">with<text:s/></text:span><text:span text:style-name="T147_11">the<text:s/>stability<text:s/>and<text:s/></text:span><text:span text:style-name="T147_12">therefore<text:s/>credibility<text:s/></text:span><text:span text:style-name="T147_13">needed<text:s/>to<text:s/>maximise<text:s/>their<text:s/>impact<text:s/>and<text:s/>scale.</text:span></text:p>
        <text:h text:style-name="P148" text:outline-level="3"><text:span text:style-name="T148_1">Recommendation<text:s/>3:<text:s/></text:span><text:span text:style-name="T148_2">Secure<text:s/>resource<text:s/>to<text:s/>a</text:span><text:span text:style-name="T148_3">llow<text:s/>sufficient<text:s/>time<text:s/>for<text:s/>meaningful<text:s/>evidence<text:s/>generation</text:span></text:h>
        <text:p text:style-name="P149"><text:span text:style-name="T149_1">Lesson:<text:s/></text:span><text:span text:style-name="T149_2">Important</text:span><text:span text:style-name="T149_3"><text:s/></text:span><text:span text:style-name="T149_4">evidence</text:span><text:span text:style-name="T149_5">,</text:span><text:span text:style-name="T149_6"><text:s/></text:span><text:span text:style-name="T149_7">such</text:span><text:span text:style-name="T149_8"><text:s/>as<text:s/>the<text:s/>long-term<text:s/>performance<text:s/>and<text:s/>reliability<text:s/>of</text:span><text:span text:style-name="T149_9"><text:s/></text:span><text:span text:style-name="T149_10">fit-for-purpose<text:s/>concentrators</text:span><text:span text:style-name="T149_11">,</text:span><text:span text:style-name="T149_12"><text:s/></text:span><text:span text:style-name="T149_13">require<text:s/>multi-year<text:s/>observation.<text:s/>With</text:span><text:span text:style-name="T149_14"><text:s/>Oxygen</text:span><text:span text:style-name="T149_15"><text:s/>CoLab-supported<text:s/>devices<text:s/>like<text:s/>PulmO2<text:s/>only<text:s/>now<text:s/>being<text:s/>implemented<text:s/>at<text:s/>scale,<text:s/>it<text:s/>is<text:s/>critical<text:s/>that<text:s/>evidence<text:s/>generation<text:s/>is<text:s/>aligned<text:s/>to<text:s/>real-world<text:s/>timelines.<text:s/>A<text:s/>minimum<text:s/>three-year<text:s/>horizon<text:s/>is<text:s/>needed<text:s/>to<text:s/>properly<text:s/>assess<text:s/>durability,<text:s/></text:span><text:span text:style-name="T149_16">maintainability,<text:s/></text:span><text:span text:style-name="T149_17">clinical<text:s/>impact,<text:s/>and<text:s/>cost-effectiveness<text:s/></text:span><text:span text:style-name="T149_18">of<text:s/>new<text:s/>products<text:s/></text:span><text:span text:style-name="T149_19">in<text:s/>low-resource<text:s/>settings.</text:span></text:p>
        <text:p text:style-name="P150"><text:span text:style-name="T150_1">Recommendation:<text:s/></text:span><text:span text:style-name="T150_2">The<text:s/></text:span><text:span text:style-name="T150_3">Oxygen</text:span><text:span text:style-name="T150_4"><text:s/>CoLab<text:s/>should<text:s/>work<text:s/>with<text:s/></text:span><text:span text:style-name="T150_5">evidence</text:span><text:span text:style-name="T150_6"><text:s/></text:span><text:span text:style-name="T150_7">partners<text:s/>to<text:s/>secure<text:s/>co-funding<text:s/>for<text:s/>evidence<text:s/>generation<text:s/>beyond<text:s/>the<text:s/></text:span><text:span text:style-name="T150_8">current<text:s/></text:span><text:span text:style-name="T150_9">lifetime<text:s/>of<text:s/>the<text:s/>programme<text:s/>(ending<text:s/></text:span><text:span text:style-name="T150_10">February</text:span><text:span text:style-name="T150_11"><text:s/>2026</text:span><text:span text:style-name="T150_12">)</text:span><text:span text:style-name="T150_13">.</text:span><text:span text:style-name="T150_14"><text:s/>This<text:s/>includes<text:s/>mapping<text:s/>key<text:s/>stakeholders<text:s/>and<text:s/>funders,<text:s/>getting<text:s/>the<text:s/>early<text:s/>evidence<text:s/>into<text:s/>their<text:s/>hands<text:s/>as<text:s/>quickly<text:s/>as<text:s/>possible,<text:s/>bringing<text:s/>other<text:s/>key<text:s/>oxygen<text:s/>stakeholders<text:s/>into<text:s/>the<text:s/>evidence<text:s/>generation<text:s/>process<text:s/>to<text:s/>follow<text:s/>similar<text:s/>protocols.<text:s/></text:span></text:p>
        <text:h text:style-name="P151" text:outline-level="3"><text:span text:style-name="T151_1">Recommendation<text:s/>4:<text:s/></text:span><text:span text:style-name="T151_2">Build<text:s/>on<text:s/>the<text:s/>implementation<text:s/>and<text:s/>learnings<text:s/>to<text:s/>date<text:s/>in<text:s/>a<text:s/>new<text:s/>catalytic<text:s/></text:span><text:span text:style-name="T151_3">programme<text:s/></text:span><text:span text:style-name="T151_4">phase<text:s/>to<text:s/>scale<text:s/>private<text:s/>sector<text:s/>healthcare<text:s/>businesses<text:s/>for<text:s/>sustainable<text:s/>oxygen<text:s/>delivery<text:s/></text:span></text:h>
        <text:p text:style-name="P152"><text:span text:style-name="T152_1">Lesson:<text:s/></text:span><text:span text:style-name="T152_2">Having<text:s/></text:span><text:span text:style-name="T152_3">developed<text:s/>the<text:s/>Oxygen<text:s/>as<text:s/>a<text:s/>Service<text:s/>model,<text:s/>the<text:s/>Oxygen<text:s/>CoLab<text:s/>has<text:s/>successfully<text:s/>supported<text:s/></text:span><text:span text:style-name="T152_4">a<text:s/>number<text:s/>of</text:span><text:span text:style-name="T152_5"><text:s/>grantees<text:s/>to<text:s/>develop<text:s/>promising<text:s/></text:span><text:span text:style-name="T152_6">Oxygen<text:s/>delivery<text:s/></text:span><text:span text:style-name="T152_7">businesses<text:s/>with<text:s/>potential<text:s/>to<text:s/>be<text:s/>commercially<text:s/>sustainable<text:s/>and<text:s/>scale.</text:span></text:p>
        <text:p text:style-name="P153"><text:span text:style-name="T153_1">This<text:s/>model<text:s/>is<text:s/>particularly<text:s/>important<text:s/>given<text:s/>that<text:s/></text:span><text:span text:style-name="T153_2">CoLab<text:s/>analysis<text:s/></text:span><text:span text:style-name="T153_3">shows<text:s/></text:span><text:span text:style-name="T153_4">there<text:s/>has<text:s/>been<text:s/></text:span><text:span text:style-name="T153_5">m</text:span><text:span text:style-name="T153_6">ajor<text:s/>progress<text:s/></text:span><text:span text:style-name="T153_7">in<text:s/>LMICs<text:s/>in<text:s/></text:span><text:span text:style-name="T153_8">expand</text:span><text:span text:style-name="T153_9">ing</text:span><text:span text:style-name="T153_10"><text:s/>oxygen<text:s/>production</text:span><text:span text:style-name="T153_11"><text:note text:note-class="footnote"><text:note-citation/><text:note-body><text:p text:style-name="P154"><text:span text:style-name="T154_1"><text:s/></text:span><text:span text:style-name="T154_2">Major<text:s/>progress<text:s/>has<text:s/>expanded<text:s/>oxygen<text:s/>production<text:s/>in<text:s/>LMICs</text:span><text:span text:style-name="T154_3"><text:s/>–<text:s/></text:span><text:span text:style-name="T154_4">through<text:s/>industrial<text:s/>suppliers<text:s/>and<text:s/>public-sector<text:s/>PSA<text:s/>plants.</text:span></text:p></text:note-body></text:note></text:span><text:span text:style-name="T154_5"><text:s/>and</text:span><text:span text:style-name="T154_6"><text:s/></text:span><text:span text:style-name="T154_7">that<text:s/></text:span><text:span text:style-name="T154_8">the<text:s/></text:span><text:span text:style-name="T154_9">oxygen<text:s/>supply<text:s/></text:span><text:span text:style-name="T154_10">bottleneck<text:s/></text:span><text:span text:style-name="T154_11">has<text:s/>shifted<text:s/></text:span><text:span text:style-name="T154_12">to<text:s/></text:span><text:span text:style-name="T154_13">delivery</text:span><text:span text:style-name="T154_14"><text:s/>to<text:s/>facilities</text:span><text:span text:style-name="T154_15">.<text:s text:c="2"/>The<text:s/></text:span><text:span text:style-name="T154_16">CoLab’s<text:s/></text:span><text:span text:style-name="T154_17">refined<text:s/>hypothesis</text:span><text:span text:style-name="T154_18">,<text:s/>based<text:s/>on<text:s/>the<text:s/>O2aaS<text:s/>successes,</text:span><text:span text:style-name="T154_19"><text:s/>is<text:s/>that<text:s/>this<text:s/></text:span><text:span text:style-name="T154_20">‘missing<text:s/>middle’</text:span><text:span text:style-name="T154_21">,<text:s/>between<text:s/>oxygen<text:s/>producers<text:s/>and<text:s/>facilities,</text:span><text:span text:style-name="T154_22"><text:s/>can<text:s/>be<text:s/>met<text:s/></text:span><text:span text:style-name="T154_23">with<text:s/>a<text:s/></text:span><text:span text:style-name="T154_24">layer</text:span><text:span text:style-name="T154_25"><text:s/>of<text:s/>private<text:s/>businesses<text:s/>focused<text:s/>solely<text:s/>on<text:s/>the<text:s/>health<text:s/>sector’s<text:s/>oxygen<text:s/>needs</text:span><text:span text:style-name="T154_26">.<text:s/></text:span><text:span text:style-name="T154_27">However,<text:s/>CoLab<text:s/></text:span><text:span text:style-name="T154_28">experience<text:s/></text:span><text:span text:style-name="T154_29">and<text:s/>learnings<text:s/>have<text:s/></text:span><text:span text:style-name="T154_30">highlighted<text:s/></text:span><text:span text:style-name="T154_31">four<text:s/></text:span><text:span text:style-name="T154_32">systemic<text:s/>challenges</text:span><text:span text:style-name="T154_33"><text:s/>that</text:span><text:span text:style-name="T154_34"><text:s/></text:span><text:span text:style-name="T154_35">potentially<text:s/></text:span><text:span text:style-name="T154_36">undermin</text:span><text:span text:style-name="T154_37">e</text:span><text:span text:style-name="T154_38"><text:s/></text:span><text:span text:style-name="T154_39">this<text:s/>role<text:s/>of<text:s/>the<text:s/>private<text:s/>sector</text:span><text:span text:style-name="T154_40">:<text:s/></text:span><text:span text:style-name="T154_41">o</text:span><text:span text:style-name="T154_42">xygen<text:s/>procurement</text:span><text:span text:style-name="T154_43"><text:s/>(</text:span><text:span text:style-name="T154_44">policies<text:s/>and<text:s/>practices</text:span><text:span text:style-name="T154_45">)</text:span><text:span text:style-name="T154_46">​</text:span><text:span text:style-name="T154_47">,<text:s/></text:span><text:span text:style-name="T154_48">o</text:span><text:span text:style-name="T154_49">xygen<text:s/>financing​</text:span><text:span text:style-name="T154_50">,<text:s/></text:span><text:span text:style-name="T154_51">m</text:span><text:span text:style-name="T154_52">edical<text:s/>oxygen<text:s/>regulatory<text:s/>frameworks<text:s/>​</text:span><text:span text:style-name="T154_53">and<text:s/></text:span><text:span text:style-name="T154_54">s</text:span><text:span text:style-name="T154_55">upplier<text:s/>landscape<text:s/>and<text:s/>market<text:s/>maturity</text:span><text:span text:style-name="T154_56">.</text:span></text:p>
        <text:p text:style-name="P155"><text:span text:style-name="T155_1">Recommendation:<text:s/></text:span><text:span text:style-name="T155_2">Building<text:s/>on<text:s/>the<text:s/>strong<text:s/>foundation</text:span><text:span text:style-name="T155_3">s</text:span><text:span text:style-name="T155_4"><text:s/>of<text:s/>innovation<text:s/>and<text:s/></text:span><text:span text:style-name="T155_5">robust<text:s/></text:span><text:span text:style-name="T155_6">evidence</text:span><text:span text:style-name="T155_7"><text:s/>of<text:s/>the<text:s/>first<text:s/>two<text:s/>Oxygen<text:s/>CoLab<text:s/>phases</text:span><text:span text:style-name="T155_8">,<text:s/></text:span><text:span text:style-name="T155_9">the<text:s/></text:span><text:span text:style-name="T155_10">FCDO<text:s/>and<text:s/>the<text:s/></text:span><text:span text:style-name="T155_11">CoLab<text:s/></text:span><text:span text:style-name="T155_12">partners<text:s/></text:span><text:span text:style-name="T155_13">should<text:s/></text:span><text:span text:style-name="T155_14">use<text:s/></text:span><text:span text:style-name="T155_15">the<text:s/>remaining<text:s/>9<text:s/>months<text:s/>to<text:s/>develop<text:s/>a<text:s/>strategy<text:s/></text:span><text:span text:style-name="T155_16">and<text:s/>build<text:s/>a<text:s/>coalition<text:s/></text:span><text:span text:style-name="T155_17">for<text:s/></text:span><text:span text:style-name="T155_18">follow-on<text:s/>support<text:s/>to<text:s/>the<text:s/>sector<text:s/>with<text:s/>clear<text:s/>mapping<text:s/>of<text:s/></text:span><text:span text:style-name="T155_19">partners</text:span><text:span text:style-name="T155_20">,<text:s/>funding<text:s/>streams,<text:s/>and<text:s/></text:span><text:span text:style-name="T155_21">a<text:s/></text:span><text:span text:style-name="T155_22">plan</text:span><text:span text:style-name="T155_23"><text:s/>for<text:s/>support.</text:span></text:p>
        <text:h text:style-name="P156" text:outline-level="1"><text:bookmark-start text:name="_Toc198537070"/><text:span text:style-name="T156_1">B:<text:s/>THEORY<text:s/>OF<text:s/>CHANGE<text:s/>AND<text:s/>PROGRESS<text:s/>TOWARDS<text:s/>OUTCOMES</text:span><text:bookmark-end text:name="_Toc198537070"/></text:h>
        <text:h text:style-name="P157" text:outline-level="2"><text:span text:style-name="T157_1">Summarise<text:s/>the<text:s/>programme’s</text:span><text:span text:style-name="T157_2"><text:s/></text:span><text:span text:style-name="T157_3"><text:a xlink:type="simple" xlink:href="https://fcogovuk.sharepoint.com/teams/prof/_layouts/15/Doc.aspx?OR=teams&amp;action=edit&amp;sourcedoc=%7bE730D961-222B-456A-A1B3-DE32308F404E%7d"><text:span text:style-name="T157_4">theory<text:s/>of<text:s/>change</text:span></text:a></text:span><text:span text:style-name="T157_5">,<text:s/>including<text:s/>any<text:s/>changes<text:s/>to<text:s/>outcome<text:s/>and<text:s/>impact<text:s/>indicators<text:s/>from<text:s/>the<text:s/>original<text:s/>business<text:s/>case</text:span></text:h>
        <text:p text:style-name="P158"><text:bookmark-start text:name="_heading=h.dj53tog80cxi"/><text:bookmark-end text:name="_heading=h.dj53tog80cxi"/><text:span text:style-name="T158_1">T</text:span><text:span text:style-name="T158_2">he<text:s/></text:span><text:span text:style-name="T158_3">full<text:s/></text:span><text:span text:style-name="T158_4">Oxygen<text:s/>CoLab<text:s/></text:span><text:span text:style-name="T158_5">theory<text:s/>of<text:s/></text:span><text:span text:style-name="T158_6">change</text:span><text:span text:style-name="T158_7"><text:s/></text:span><text:span text:style-name="T158_8">is<text:s/>shown<text:s/>in<text:s/></text:span><text:span text:style-name="T158_9">Annex<text:s/>C</text:span><text:span text:style-name="T158_10"><text:s/>and<text:s/></text:span><text:span text:style-name="T158_11">outlines<text:s/>a<text:s/>roadmap<text:s/>for<text:s/>scaling<text:s/>the<text:s/>adoption<text:s/>of<text:s/>O2aaS<text:s/>and<text:s/>the<text:s/>widespread<text:s/>use<text:s/>of<text:s/>oxygen<text:s/>concentrators<text:s/>in<text:s/>L</text:span><text:span text:style-name="T158_12">MICs</text:span><text:span text:style-name="T158_13">.</text:span></text:p>
        <text:p text:style-name="P159"><text:span text:style-name="T159_1">In<text:s/>essence,<text:s/>the<text:s/>theory<text:s/>of<text:s/>change<text:s/>is<text:s/>about<text:s/>creating<text:s/>a<text:s/></text:span><text:span text:style-name="T159_2">market<text:s/>of<text:s/></text:span><text:span text:style-name="T159_3">well-researched<text:s/>and<text:s/>sustainable<text:s/></text:span><text:span text:style-name="T159_4">models<text:s/>for</text:span><text:span text:style-name="T159_5"><text:s/></text:span><text:span text:style-name="T159_6">contextually<text:s/>appropriate<text:s/></text:span><text:span text:style-name="T159_7">oxygen<text:s/>concentrators<text:s/>and<text:s/>O2aaS<text:s/>to<text:s/>become<text:s/>a<text:s/>fundamental<text:s/>part<text:s/>of<text:s/>healthcare<text:s/>delivery<text:s/>in<text:s/>LMICs,<text:s/>with<text:s/>clear<text:s/>steps<text:s/>towards<text:s/>proving<text:s/>and<text:s/>scaling<text:s/>the<text:s/>solution<text:s/>through<text:s/>evidence,<text:s/>market<text:s/>readiness,<text:s/>and<text:s/>stakeholder<text:s/>engagement.</text:span></text:p>
        <text:p text:style-name="P160"><text:span text:style-name="T160_1">The<text:s/></text:span><text:span text:style-name="T160_2">impact</text:span><text:span text:style-name="T160_3"><text:s/>envisioned<text:s/>is<text:s/>the<text:s/></text:span><text:span text:style-name="T160_4">saving<text:s/>of<text:s/>lives<text:s/>in<text:s/>vulnerable<text:s/>populations<text:s/>through<text:s/>increased<text:s/>access<text:s/>to<text:s/>oxygen</text:span><text:span text:style-name="T160_5">,<text:s/>along<text:s/>with<text:s/></text:span><text:span text:style-name="T160_6">reduced<text:s/>pressure<text:s/>on<text:s/>health<text:s/>systems<text:s/>by<text:s/>making<text:s/>oxygen<text:s/>more<text:s/>accessible<text:s/>and<text:s/>affordable<text:s/>at<text:s/>the<text:s/>point<text:s/>of<text:s/>care</text:span><text:span text:style-name="T160_7">.</text:span></text:p>
        <text:p text:style-name="P161"><text:span text:style-name="T161_1">The<text:s/></text:span><text:span text:style-name="T161_2">outcome</text:span><text:span text:style-name="T161_3">s<text:s/></text:span><text:span text:style-name="T161_4">to<text:s/>achieve<text:s/>this<text:s/>impact<text:s/>are<text:s/></text:span><text:span text:style-name="T161_5">that<text:s/></text:span><text:span text:style-name="T161_6">O2aaS<text:s/></text:span><text:span text:style-name="T161_7">delivery<text:s/></text:span><text:span text:style-name="T161_8">models<text:s/>and<text:s/>oxygen<text:s/>concentrators<text:s/>are<text:s/>accessible<text:s/>and<text:s/>affordable<text:s/>at<text:s/>the<text:s/>right<text:s/>place<text:s/>and<text:s/>time<text:s/>for<text:s/>the<text:s/>most<text:s/>vulnerable<text:s/>populations,<text:s/>especially<text:s/>in<text:s/>LMICs</text:span><text:span text:style-name="T161_9">.</text:span><text:span text:style-name="T161_10"><text:s text:c="2"/></text:span><text:span text:style-name="T161_11">To<text:s/></text:span><text:span text:style-name="T161_12">better<text:s/>articulate<text:s/>the<text:s/>theory<text:s/>of<text:s/>change,<text:s/>t</text:span><text:span text:style-name="T161_13">his<text:s/>outcome<text:s/>has<text:s/>been<text:s/>supplemented<text:s/>with<text:s/>the<text:s/>following<text:s/>three<text:s/></text:span><text:span text:style-name="T161_14">intermediate<text:s/>o</text:span><text:span text:style-name="T161_15">utcomes:</text:span></text:p>
        <text:list text:style-name="LS1" xml:id="list7">
          <text:list-item>
            <text:p text:style-name="P162"><text:span text:style-name="T162_1">Oxygen-as-a-Service<text:s/>is<text:s/>proven<text:s/>and<text:s/>on<text:s/>a<text:s/>path<text:s/>to<text:s/>adoption</text:span><text:span text:style-name="T162_2"><text:s/>by<text:s/></text:span><text:span text:style-name="T162_3">national<text:s/>health<text:s/>actors:</text:span><text:span text:style-name="T162_4"><text:s/></text:span><text:span text:style-name="T162_5"><text:s/></text:span><text:span text:style-name="T162_6">National<text:s/>health<text:s/>systems<text:s/>adopt<text:s/>and<text:s/>scale<text:s/>oxygen<text:s/>concentrators<text:s/>and<text:s/>O2aaS<text:s/>models</text:span><text:span text:style-name="T162_7">,<text:s/></text:span><text:span text:style-name="T162_8">see</text:span><text:span text:style-name="T162_9">ing</text:span><text:span text:style-name="T162_10"><text:s/>them<text:s/>as<text:s/>a<text:s/>viable<text:s/>solution<text:s/>for<text:s/>their<text:s/>healthcare<text:s/>systems.</text:span><text:span text:style-name="T162_11"><text:s/>This<text:s/>involves<text:s/>refining<text:s/>the<text:s/>business<text:s/>models<text:s/>and<text:s/>ensuring<text:s/>they<text:s/>are<text:s/>suitable<text:s/>for<text:s/>the<text:s/>LMIC<text:s/>context.</text:span></text:p>
          </text:list-item>
          <text:list-item>
            <text:p text:style-name="P163"><text:span text:style-name="T163_1">Fit<text:s/>for<text:s/>purpose<text:s/>oxygen<text:s/>concentrators<text:s/></text:span><text:span text:style-name="T163_2">and<text:s/>service<text:s/>models<text:s/></text:span><text:span text:style-name="T163_3">are<text:s/>on<text:s/>an<text:s/>accelerated<text:s/>path<text:s/>to<text:s/>sustainable<text:s/>scale</text:span><text:span text:style-name="T163_4">:</text:span><text:span text:style-name="T163_5"><text:s/></text:span><text:span text:style-name="T163_6"><text:s/></text:span><text:span text:style-name="T163_7">Oxygen<text:s/>concentrators<text:s/>and<text:s/></text:span><text:span text:style-name="T163_8">service-based</text:span><text:span text:style-name="T163_9"><text:s/>models<text:s/></text:span><text:span text:style-name="T163_10">will<text:s/>be<text:s/>adapted<text:s/>to<text:s/>meet<text:s/>local<text:s/>needs<text:s/>and<text:s/></text:span><text:span text:style-name="T163_11">proven<text:s/>to<text:s/></text:span><text:span text:style-name="T163_12">be<text:s/></text:span><text:span text:style-name="T163_13">both<text:s/>successful<text:s/>and<text:s/>cost<text:s/>effective<text:s/>enough<text:s/></text:span><text:span text:style-name="T163_14">for<text:s/>widespread<text:s/>implementation.</text:span></text:p>
          </text:list-item>
          <text:list-item>
            <text:p text:style-name="P164"><text:span text:style-name="T164_1">National<text:s/>and<text:s/>global<text:s/>health<text:s/>policy<text:s/>makers<text:s/>advocate<text:s/>for<text:s/>fit<text:s/>for<text:s/>purpose<text:s/>oxygen<text:s/>concentrators<text:s/>&amp;<text:s/></text:span><text:span text:style-name="T164_2">service-based</text:span><text:span text:style-name="T164_3"><text:s/>models</text:span><text:span text:style-name="T164_4">:</text:span><text:span text:style-name="T164_5"><text:s/></text:span><text:span text:style-name="T164_6"><text:s/></text:span><text:span text:style-name="T164_7">Manufacturers<text:s/>and<text:s/>governments<text:s/>will<text:s/>play<text:s/>key<text:s/>roles<text:s/>in<text:s/>ensuring<text:s/>oxygen<text:s/>concentrators<text:s/>and<text:s/>services<text:s/>are<text:s/></text:span><text:span text:style-name="T164_8">optimi</text:span><text:span text:style-name="T164_9">s</text:span><text:span text:style-name="T164_10">ed</text:span><text:span text:style-name="T164_11"><text:s/>and<text:s/>accessible.</text:span></text:p>
          </text:list-item>
        </text:list>
        <text:p text:style-name="P165"><text:span text:style-name="T165_1">As<text:s/>noted<text:s/>in<text:s/>the<text:s/>lessons<text:s/>and<text:s/>recommendations<text:s/>section<text:s/>above,<text:s/>the<text:s/>Oxygen<text:s/>CoLab<text:s/></text:span><text:span text:style-name="T165_2">is<text:s/>in<text:s/>the<text:s/>process<text:s/>of</text:span><text:span text:style-name="T165_3"><text:s/></text:span><text:span text:style-name="T165_4">consolidat</text:span><text:span text:style-name="T165_5">ing</text:span><text:span text:style-name="T165_6"><text:s/>its<text:s/>learning</text:span><text:span text:style-name="T165_7">s</text:span><text:span text:style-name="T165_8"><text:s/>to<text:s/>date</text:span><text:span text:style-name="T165_9">,<text:s/>particularly<text:s/>around<text:s/>the<text:s/>O2aaS</text:span><text:span text:style-name="T165_10"><text:s/></text:span><text:span text:style-name="T165_11">delivery<text:s/>model</text:span><text:span text:style-name="T165_12">.<text:s text:c="2"/></text:span><text:span text:style-name="T165_13">While</text:span><text:span text:style-name="T165_14"><text:s/></text:span><text:span text:style-name="T165_15">these<text:s/>learnings<text:s/>support<text:s/>the<text:s/>existing<text:s/>theory<text:s/>of<text:s/>change,<text:s/>they<text:s/>are<text:s/>also<text:s/></text:span><text:span text:style-name="T165_16">resulting<text:s/>in<text:s/></text:span><text:span text:style-name="T165_17">a<text:s/></text:span><text:span text:style-name="T165_18">more<text:s/>advanced<text:s/>and<text:s/>nuanced<text:s/></text:span><text:span text:style-name="T165_19">conceptual<text:s/>understanding<text:s/>of<text:s/>the<text:s/></text:span><text:span text:style-name="T165_20">issues<text:s/></text:span><text:span text:style-name="T165_21">of,<text:s/></text:span><text:span text:style-name="T165_22">and<text:s/>need<text:s/>for<text:s/>further<text:s/>support<text:s/>to</text:span><text:span text:style-name="T165_23">,</text:span><text:span text:style-name="T165_24"><text:s/>a<text:s/></text:span><text:span text:style-name="T165_25">‘</text:span><text:span text:style-name="T165_26">missing<text:s/>middle</text:span><text:span text:style-name="T165_27">’</text:span><text:span text:style-name="T165_28"><text:s/>layer<text:s/>of<text:s/></text:span><text:span text:style-name="T165_29">private<text:s/>sector<text:s/>actors<text:s/>to<text:s/></text:span><text:span text:style-name="T165_30">deliver<text:s/>oxygen<text:s/>and<text:s/>the<text:s/>wrap<text:s/>around<text:s/>services<text:s/></text:span><text:span text:style-name="T165_31">needed<text:s/>by<text:s/>facilities.<text:s text:c="2"/>FCDO<text:s/>and<text:s/>the<text:s/>CoLab<text:s/>will<text:s/></text:span><text:span text:style-name="T165_32">further<text:s/>develop<text:s/>this<text:s/></text:span><text:span text:style-name="T165_33">conceptual<text:s/>understanding<text:s/>and<text:s/></text:span><text:span text:style-name="T165_34">focused<text:s/>theory<text:s/>of<text:s/>change<text:s/>as<text:s/></text:span><text:span text:style-name="T165_35">they<text:s/>explore<text:s/>options<text:s/>for<text:s/>ongoing<text:s/>work.</text:span></text:p>
        <text:h text:style-name="P166" text:outline-level="2"><text:bookmark-start text:name="_heading=h.ozace3vj8na6"/><text:bookmark-end text:name="_heading=h.ozace3vj8na6"/><text:span text:style-name="T166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/text:h>
        <text:p text:style-name="P167"><text:span text:style-name="T167_1">The<text:s/>Oxygen<text:s/>CoLab<text:s/>is<text:s/>already<text:s/></text:span><text:span text:style-name="T167_2">having<text:s/></text:span><text:span text:style-name="T167_3">impact</text:span><text:span text:style-name="T167_4">,<text:s/>saving<text:s/></text:span><text:span text:style-name="T167_5">l</text:span><text:span text:style-name="T167_6">i</text:span><text:span text:style-name="T167_7">ves<text:s/>of<text:s/>the<text:s/>most<text:s/>vulnerable<text:s/></text:span><text:span text:style-name="T167_8">who<text:s/>would<text:s/>otherwise<text:s/></text:span><text:span text:style-name="T167_9">lack<text:s/></text:span><text:span text:style-name="T167_10">access<text:s/>to<text:s/></text:span><text:span text:style-name="T167_11">oxygen</text:span><text:span text:style-name="T167_12">.</text:span><text:span text:style-name="T167_13"><text:s text:c="2"/>While<text:s/>we<text:s/>don’t<text:s/>have<text:s/>an<text:s/>impact<text:s/>target<text:s/>for<text:s/>this<text:s/>year,<text:s/>the<text:s/>CoLab<text:s/>estimate</text:span><text:span text:style-name="T167_14">s<text:s/>that<text:s/></text:span><text:span text:style-name="T167_15">an<text:s/>additional<text:s/>20,000<text:s/>patients<text:s/></text:span><text:span text:style-name="T167_16">have<text:s/></text:span><text:span text:style-name="T167_17">receive</text:span><text:span text:style-name="T167_18">d</text:span><text:span text:style-name="T167_19"><text:s/>medical<text:s/>oxygen</text:span><text:span text:style-name="T167_20"><text:s/></text:span><text:span text:style-name="T167_21">as<text:s/>a<text:s/>result<text:s/>of</text:span><text:span text:style-name="T167_22"><text:s/>its<text:s/>work<text:s/>with<text:s/>a<text:s/>further<text:s/>15,000</text:span><text:span text:style-name="T167_23"><text:s/>estimated<text:s/>for<text:s/>the<text:s/>remainder<text:s/>of<text:s/>this<text:s/>programme<text:s/>phase,<text:s/>including<text:s/>1,000<text:s/>clinical<text:s/>staff<text:s/>being<text:s/>trained</text:span><text:span text:style-name="T167_24">.</text:span></text:p>
        <text:p text:style-name="P168"><text:span text:style-name="T168_1">The</text:span><text:span text:style-name="T168_2"><text:s/></text:span><text:span text:style-name="T168_3">December<text:s/>2024<text:s/></text:span><text:span text:style-name="T168_4">outcome<text:s/></text:span><text:span text:style-name="T168_5">target<text:s/></text:span><text:span text:style-name="T168_6">is:<text:s/></text:span><text:span text:style-name="T168_7">one</text:span><text:span text:style-name="T168_8"><text:s/>Oxygen-as-a-Service<text:s/>Provider<text:s/>is<text:s/>cash<text:s/>flow<text:s/>positive<text:s/>meeting<text:s/>all<text:s/>oxygen<text:s/>needs<text:s/>in<text:s/>target<text:s/>facilities</text:span><text:span text:style-name="T168_9">.<text:s text:c="2"/></text:span><text:span text:style-name="T168_10">This<text:s/>target<text:s/>has<text:s/>been<text:s/></text:span><text:span text:style-name="T168_11">met</text:span><text:span text:style-name="T168_12"><text:s/></text:span><text:span text:style-name="T168_13">by<text:s/></text:span><text:span text:style-name="T168_14">HealthPort</text:span><text:span text:style-name="T168_15">.</text:span><text:span text:style-name="T168_16"><text:s text:c="2"/></text:span><text:span text:style-name="T168_17">A<text:s/>year<text:s/>ago,<text:s/>oxygen<text:s/>shortages<text:s/>meant<text:s/></text:span><text:span text:style-name="T168_18">six</text:span><text:span text:style-name="T168_19"><text:s/>hospitals<text:s/>in<text:s/>Nigeria<text:s/>could<text:s/>only<text:s/>meet<text:s/>10%<text:s/>of<text:s/>their<text:s/>demand.<text:s text:c="2"/>Today,<text:s/>across<text:s/>HealthPort’s<text:s/>partner<text:s/>facilities<text:s/>delivering<text:s/>Oxygen-as-a-Service,<text:s/>oxygen<text:s/>is<text:s/>available<text:s/>100%<text:s/>of<text:s/>the<text:s/>time<text:s/>–<text:s/>even<text:s/>when<text:s/>demand<text:s/>surges.</text:span><text:span text:style-name="T168_20"><text:s text:c="2"/></text:span><text:span text:style-name="T168_21">HealthPort<text:s/>saw<text:s/>a<text:s/>two-<text:s/>to<text:s/>three</text:span><text:span text:style-name="T168_22">-</text:span><text:span text:style-name="T168_23">fold<text:s/>increase<text:s/>in<text:s/>oxygen<text:s/>use<text:s/>after<text:s/>introducing<text:s/>pulse<text:s/>oximetry<text:s/>in<text:s/>outpatient<text:s/>wards<text:s/>and<text:s/>training<text:s/>staff<text:s/>in<text:s/>oxygen<text:s/>therapy.</text:span><text:span text:style-name="T168_24"><text:s/></text:span><text:span text:style-name="T168_25"><text:s/>In<text:s/>one<text:s/>facility,<text:s/>after<text:s/>starting<text:s/>in<text:s/>the<text:s/>paediatric<text:s/>ward,<text:s/>staff<text:s/>gained<text:s/>trust<text:s/>in<text:s/>the<text:s/>service<text:s/>and<text:s/>requested<text:s/>HealthPort<text:s/>expand<text:s/>their<text:s/>oxygen<text:s/>services<text:s/>to<text:s/>all<text:s/>wards.</text:span><text:span text:style-name="T168_26"><text:s/>This<text:s/>demonstrates<text:s/></text:span><text:span text:style-name="T168_27">hidden<text:s/></text:span><text:span text:style-name="T168_28">demand<text:s/>for<text:s/>oxygen<text:s/>services<text:s/></text:span><text:span text:style-name="T168_29">and<text:s/>supports<text:s/></text:span><text:span text:style-name="T168_30">HealthPort’s</text:span><text:span text:style-name="T168_31"><text:s/></text:span><text:span text:style-name="T168_32">sustainability<text:s/>as<text:s/></text:span><text:span text:style-name="T168_33">an</text:span><text:span text:style-name="T168_34"><text:s/>O2aaS<text:s/>provider.</text:span></text:p>
        <text:p text:style-name="P169"><text:span text:style-name="T169_1">While<text:s/>no<text:s/></text:span><text:span text:style-name="T169_2">formal<text:s/></text:span><text:span text:style-name="T169_3">targets<text:s/>were<text:s/>set<text:s/>for<text:s/>the<text:s/>intermediate<text:s/>outcomes,<text:s/></text:span><text:span text:style-name="T169_4">the<text:s/>CoLab<text:s/></text:span><text:span text:style-name="T169_5">has<text:s/>made<text:s/>strong<text:s/>progress<text:s/>towards<text:s/>them</text:span><text:span text:style-name="T169_6">.</text:span></text:p>
        <text:p text:style-name="P170"><text:span text:style-name="T170_1">I</text:span><text:span text:style-name="T170_2">ntermediate<text:s/>outcome</text:span><text:span text:style-name="T170_3"><text:s/>1</text:span><text:span text:style-name="T170_4">:<text:s/>Oxygen-as-a-Service<text:s/>is<text:s/>proven<text:s/>and<text:s/>on<text:s/>a<text:s/>path<text:s/>to<text:s/>adoption<text:s/>by<text:s/>national<text:s/>health<text:s/>actors</text:span><text:span text:style-name="T170_5">.</text:span><text:span text:style-name="T170_6"><text:s text:c="2"/></text:span><text:span text:style-name="T170_7">Memorandums<text:s/>of<text:s/>Understanding<text:s/>(MOUs)<text:s/></text:span><text:span text:style-name="T170_8">have<text:s/>been<text:s/>signed<text:s/></text:span><text:span text:style-name="T170_9">with<text:s/>the<text:s/>Ministries<text:s/>of<text:s/>Health<text:s/>in<text:s/>Kenya<text:s/>and<text:s/></text:span><text:span text:style-name="T170_10">the<text:s/>Ministry<text:s/>of<text:s/>Health<text:s/>in<text:s/></text:span><text:span text:style-name="T170_11">Uganda</text:span><text:span text:style-name="T170_12"><text:s/>in<text:s/>collaboration<text:s/>with<text:s/>UNICEF.<text:s/></text:span><text:span text:style-name="T170_13">In<text:s/>both<text:s/>countries<text:s/>O2aaS<text:s/>has<text:s/>been<text:s/>deployed<text:s/>to<text:s/>over<text:s/>50<text:s/>facilities<text:s/>collectively<text:s/>and<text:s/>evidence<text:s/>is<text:s/>being<text:s/>collected<text:s/>on<text:s/></text:span><text:span text:style-name="T170_14">its</text:span><text:span text:style-name="T170_15"><text:s/>impact<text:s/>and<text:s/></text:span><text:span text:style-name="T170_16">additional<text:s/>initiatives<text:s/>implemented<text:s/>to<text:s/>drive<text:s/>their<text:s/>sustainability<text:s/>(e</text:span><text:span text:style-name="T170_17">.</text:span><text:span text:style-name="T170_18">g.<text:s/></text:span><text:span text:style-name="T170_19">c</text:span><text:span text:style-name="T170_20">linical<text:s/>training<text:s/>in<text:s/>Kenya)</text:span><text:span text:style-name="T170_21">.</text:span><text:span text:style-name="T170_22"><text:s text:c="2"/></text:span></text:p>
        <text:p text:style-name="P171"><text:span text:style-name="T171_1">I</text:span><text:span text:style-name="T171_2">ntermediate<text:s/>outcome</text:span><text:span text:style-name="T171_3"><text:s/>2</text:span><text:span text:style-name="T171_4">:<text:s/>Fit<text:s/>for<text:s/>purpose<text:s/>oxygen<text:s/>concentrators<text:s/>and<text:s/>service<text:s/>models<text:s/>are<text:s/>on<text:s/>an<text:s/>accelerated<text:s/>path<text:s/>to<text:s/>sustainable<text:s/>scale</text:span><text:span text:style-name="T171_5">.</text:span><text:span text:style-name="T171_6"><text:s text:c="2"/>This<text:s/>year,<text:s/></text:span><text:span text:style-name="T171_7">for<text:s/>the<text:s/>first<text:s/>time,<text:s/></text:span><text:span text:style-name="T171_8">the<text:s/>world’s<text:s/>first<text:s/>fit<text:s/>for<text:s/>purpose<text:s/></text:span><text:span text:style-name="T171_9">oxygen<text:s/>concentrator</text:span><text:span text:style-name="T171_10"><text:s/></text:span><text:span text:style-name="T171_11">is<text:s/>being<text:s/></text:span><text:span text:style-name="T171_12">deployed<text:s/>in<text:s/>23<text:s/>countries,<text:s/>and<text:s/></text:span><text:span text:style-name="T171_13">the<text:s/>CoLab<text:s/>will</text:span><text:span text:style-name="T171_14"><text:s/></text:span><text:span text:style-name="T171_15">have<text:s/>data<text:s/>on</text:span><text:span text:style-name="T171_16"><text:s/></text:span><text:span text:style-name="T171_17">its</text:span><text:span text:style-name="T171_18"><text:s/>impact<text:s/></text:span><text:span text:style-name="T171_19">and<text:s/>cost<text:s/>effectiveness</text:span><text:span text:style-name="T171_20"><text:s/>in<text:s/>practice</text:span><text:span text:style-name="T171_21">,<text:s/>both<text:s/>of<text:s/>which<text:s/>should<text:s/>attract<text:s/>further<text:s/>investment<text:s/>and<text:s/>procurement</text:span><text:span text:style-name="T171_22">.</text:span><text:span text:style-name="T171_23"><text:s text:c="2"/>For<text:s/>hospitals<text:s/>that<text:s/>once<text:s/>relied<text:s/>on<text:s/>costly<text:s/>oxygen<text:s/>cylinders,<text:s/>switching<text:s/>to<text:s/>FREO2’s<text:s/>model<text:s/>has<text:s/>cut<text:s/>costs<text:s/>by<text:s/>71%,<text:s/>from<text:s/>$1,500<text:s/>to<text:s/>$439<text:s/>per<text:s/>quarter.<text:s/>In<text:s/>FREO2’s<text:s/>paediatric<text:s/>wards,<text:s/>the<text:s/>cost<text:s/>of<text:s/>treating<text:s/>respiratory<text:s/>illnesses<text:s/>has<text:s/>dropped<text:s/>by<text:s/>30%,<text:s/>making<text:s/>care<text:s/>more<text:s/>affordable.</text:span></text:p>
        <text:p text:style-name="P172"><text:span text:style-name="T172_1">I</text:span><text:span text:style-name="T172_2">ntermediate</text:span><text:span text:style-name="T172_3"><text:s/>outcome</text:span><text:span text:style-name="T172_4"><text:s/>3</text:span><text:span text:style-name="T172_5">:</text:span><text:span text:style-name="T172_6"><text:s/>that<text:s/>National<text:s/>and<text:s/>global<text:s/>health<text:s/>policy<text:s/>makers<text:s/>advocate<text:s/>for<text:s/>fit<text:s/>for<text:s/>purpose<text:s/>oxygen<text:s/>concentrators<text:s/>&amp;<text:s/></text:span><text:span text:style-name="T172_7">service<text:s/>based</text:span><text:span text:style-name="T172_8"><text:s/>models:</text:span><text:span text:style-name="T172_9"><text:s text:c="2"/></text:span><text:span text:style-name="T172_10">MOUs<text:s/>in<text:s/>Kenya<text:s/>and<text:s/>Uganda<text:s/>show<text:s/>national<text:s/>support<text:s/>for<text:s/>O2aaS</text:span><text:span text:style-name="T172_11">,<text:s/>while<text:s/></text:span><text:span text:style-name="T172_12">sub<text:s/>national<text:s/>decision<text:s/>makers<text:s/>and<text:s/>even<text:s/>faci</text:span><text:span text:style-name="T172_13">lity<text:s/>managers<text:s/></text:span><text:span text:style-name="T172_14">are<text:s/>adding<text:s/></text:span><text:span text:style-name="T172_15">vocal<text:s/>support</text:span><text:span text:style-name="T172_16"><text:s/>in<text:s/></text:span><text:span text:style-name="T172_17">Homa<text:s/>Bay<text:s/>and<text:s/>Busia<text:s/>in<text:s/>Kenya</text:span><text:span text:style-name="T172_18">.<text:s text:c="2"/></text:span><text:span text:style-name="T172_19">As<text:s/>mentioned<text:s/>above,<text:s/></text:span><text:span text:style-name="T172_20">the<text:s/>Oxygen<text:s/>CoLab’s<text:s/>work<text:s/>on<text:s/>O2aaS<text:s/>has<text:s/>been<text:s/></text:span><text:span text:style-name="T172_21">reference</text:span><text:span text:style-name="T172_22">d</text:span><text:span text:style-name="T172_23"><text:s/>in<text:s/>the<text:s/>Lancet<text:s/>Global<text:s/>Health<text:s/>Commission</text:span><text:span text:style-name="T172_24">’s<text:s/></text:span><text:span text:style-name="T172_25">recommendation</text:span><text:span text:style-name="T172_26"><text:s/></text:span><text:span text:style-name="T172_27">o</text:span><text:span text:style-name="T172_28">n<text:s/>medical<text:s/>oxygen<text:s/>security</text:span><text:span text:style-name="T172_29"><text:s/>to<text:s/>further<text:s/>implement<text:s/>and<text:s/>test<text:s/>O2aaS<text:s/>models<text:s/>in<text:s/>LMICs</text:span><text:span text:style-name="T172_30">,<text:s/>as<text:s/>well<text:s/>as<text:s/></text:span><text:span text:style-name="T172_31">in<text:s/>WHO’s<text:s/>capacity<text:s/>building<text:s/>work<text:s/>on<text:s/>oxygen<text:s/>financing,<text:s/>Unitaid</text:span><text:span text:style-name="T172_32">’</text:span><text:span text:style-name="T172_33">s<text:s/>report<text:s/>on<text:s/>oxygen<text:s/>innovation<text:s/>and<text:s/>in<text:s/>the<text:s/>World<text:s/>Economic<text:s/>Forum.</text:span></text:p>
        <text:p text:style-name="P173"><text:span text:style-name="T173_1">Over<text:s/>the<text:s/>remaining<text:s/>period<text:s/>of<text:s/>the<text:s/>programme,<text:s/>the<text:s/>key<text:s/>actions<text:s/>feeding<text:s/>the</text:span><text:span text:style-name="T173_2">se<text:s/></text:span><text:span text:style-name="T173_3">outcomes<text:s/>are:</text:span></text:p>
        <text:list text:style-name="LS3" xml:id="list10">
          <text:list-item>
            <text:p text:style-name="P174"><text:span text:style-name="T174_1">Continuing</text:span><text:span text:style-name="T174_2"><text:s/>to<text:s/>drive<text:s/>the<text:s/>financial<text:s/>scalability<text:s/>of<text:s/></text:span><text:span text:style-name="T174_3">O2aaS<text:s/></text:span><text:span text:style-name="T174_4">models<text:s/>in<text:s/>different<text:s/>contexts.</text:span><text:span text:style-name="T174_5"><text:s/>This<text:s/>includes<text:s/>making<text:s/>the<text:s/>models<text:s/></text:span><text:span text:style-name="T174_6">attractive<text:s/>to<text:s/>investors,<text:s/>validating<text:s/>their<text:s/>financial<text:s/>viability,<text:s/>and<text:s/>proving<text:s/>their<text:s/>effectiveness<text:s/>through<text:s/>rigorous<text:s/>testing</text:span><text:span text:style-name="T174_7"><text:s/>with<text:s/>academics<text:s/>and<text:s/>ministries<text:s/>of<text:s/>health<text:s/>in<text:s/>Uganda,<text:s/>Kenya,<text:s/>Nigeria<text:s/>and<text:s/>Tanzania</text:span><text:span text:style-name="T174_8">.</text:span></text:p>
          </text:list-item>
          <text:list-item>
            <text:p text:style-name="P175"><text:span text:style-name="T175_1">The<text:s/>Oxygen<text:s/>CoLab<text:s/>aims<text:s/>to<text:s/></text:span><text:span text:style-name="T175_2">build</text:span><text:span text:style-name="T175_3"><text:s/></text:span><text:span text:style-name="T175_4">a<text:s/></text:span><text:span text:style-name="T175_5">nuanced<text:s/>understanding<text:s/>of<text:s/>financial<text:s/>models<text:s/>for<text:s/>O2aaS,<text:s/>alongside<text:s/>peer-reviewed</text:span><text:span text:style-name="T175_6"><text:s/>evidence<text:s/>that<text:s/>shows<text:s/>what</text:span><text:span text:style-name="T175_7"><text:s/></text:span><text:span text:style-name="T175_8">a<text:s/>successful<text:s/>O2aaS<text:s/></text:span><text:span text:style-name="T175_9">model</text:span><text:span text:style-name="T175_10"><text:s/></text:span><text:span text:style-name="T175_11">is</text:span><text:span text:style-name="T175_12">,<text:s/>how<text:s/>it<text:s/>works,<text:s/>and<text:s/>where<text:s/>it<text:s/>works<text:s/>best.<text:s/></text:span><text:span text:style-name="T175_13">There<text:s/>will<text:s/>be</text:span><text:span text:style-name="T175_14"><text:s/>initial<text:s/>evidence<text:s/>showing<text:s/></text:span><text:span text:style-name="T175_15">the<text:s/>effectiveness<text:s/>of<text:s/>the<text:s/>PulmO2<text:s/>in<text:s/>Uganda<text:s/>and<text:s/>Malawi.</text:span></text:p>
          </text:list-item>
          <text:list-item>
            <text:p text:style-name="P176"><text:span text:style-name="T176_1">T</text:span><text:span text:style-name="T176_2">he</text:span><text:span text:style-name="T176_3"><text:s/>Oxygen</text:span><text:span text:style-name="T176_4"><text:s/>CoLab<text:s/>will<text:s/>be<text:s/></text:span><text:span text:style-name="T176_5">using<text:s/>advocacy<text:s/>efforts<text:s/>to<text:s/></text:span><text:span text:style-name="T176_6">influenc</text:span><text:span text:style-name="T176_7">e<text:s/></text:span><text:span text:style-name="T176_8">key</text:span><text:span text:style-name="T176_9"><text:s/>policy<text:s/>dialogues<text:s/></text:span><text:span text:style-name="T176_10">that<text:s/>can<text:s/>unlock<text:s/>the<text:s/>sustainable<text:s/>adoption<text:s/>of</text:span><text:span text:style-name="T176_11"><text:s/>O2aaS<text:s/>at<text:s/>national<text:s/>and<text:s/>sub-national<text:s/>levels.</text:span><text:span text:style-name="T176_12"><text:s text:c="2"/></text:span><text:span text:style-name="T176_13">The<text:s/>CoLab<text:s/>will:</text:span><text:span text:style-name="T176_14"><text:s/>support<text:s/>Kenya’s<text:s/>National<text:s/>Roadmap<text:s/>by<text:s/>working<text:s/>with<text:s/>sub-national<text:s/>oxygen<text:s/>stakeholders<text:s/></text:span><text:span text:style-name="T176_15">to<text:s/></text:span><text:span text:style-name="T176_16">produc</text:span><text:span text:style-name="T176_17">e</text:span><text:span text:style-name="T176_18"><text:s/>a<text:s/></text:span><text:span text:style-name="T176_19">‘</text:span><text:span text:style-name="T176_20">T</text:span><text:span text:style-name="T176_21">arget<text:s/></text:span><text:span text:style-name="T176_22">S</text:span><text:span text:style-name="T176_23">ervice</text:span><text:span text:style-name="T176_24"><text:s/></text:span><text:span text:style-name="T176_25">P</text:span><text:span text:style-name="T176_26">rofile</text:span><text:span text:style-name="T176_27">’</text:span><text:span text:style-name="T176_28"><text:note text:note-class="footnote"><text:note-citation/><text:note-body><text:p text:style-name="P177"><text:span text:style-name="T177_1"><text:s/>As<text:s/>a<text:s/>complement<text:s/>to<text:s/>the<text:s/>Target<text:s/></text:span><text:span text:style-name="T177_2">Product</text:span><text:span text:style-name="T177_3"><text:s/>Profile<text:s/>produced<text:s/>with<text:s/>UNICEF<text:s/>to<text:s/></text:span><text:span text:style-name="T177_4">clarify<text:s/>the<text:s/>technical<text:s/>specifications<text:s/>of<text:s/>an<text:s/>oxygen<text:s/>concentrator<text:s/>fit<text:s/>for<text:s/>low<text:s/>resource<text:s/>settings,<text:s/>the<text:s/>Target<text:s/></text:span><text:span text:style-name="T177_5">Service</text:span><text:span text:style-name="T177_6"><text:s/>Profile<text:s/>will<text:s/></text:span><text:span text:style-name="T177_7">provide<text:s/></text:span><text:span text:style-name="T177_8">clarify<text:s/></text:span><text:span text:style-name="T177_9">on<text:s/></text:span><text:span text:style-name="T177_10">the<text:s/></text:span><text:span text:style-name="T177_11">type<text:s/>and<text:s/>level<text:s/>of<text:s/></text:span><text:span text:style-name="T177_12">services<text:s/></text:span><text:span text:style-name="T177_13">needed<text:s/>from<text:s/></text:span><text:span text:style-name="T177_14">an<text:s/></text:span><text:span text:style-name="T177_15">Oxygen<text:s/>as<text:s/>a<text:s/>Service<text:s/>provider.<text:s/></text:span></text:p></text:note-body></text:note></text:span><text:span text:style-name="T177_16"><text:s/>and<text:s/>financial<text:s/>models<text:s/>for<text:s/>Oxygen-as-a-Service<text:s/>to<text:s/>support<text:s/>uptake</text:span><text:span text:style-name="T177_17">;<text:s/></text:span><text:span text:style-name="T177_18">leverage<text:s/>commercial<text:s/>insights<text:s/>from<text:s/>O2aaS<text:s/>grantees<text:s/>and<text:s/>map<text:s/>O2aaS<text:s/>providers<text:s/>to<text:s/>inform<text:s/>investments<text:s/>by<text:s/>major<text:s/>funders<text:s/>like<text:s/>the<text:s/>Global<text:s/>Fund<text:s/>and<text:s/>Grand<text:s/>Challenges<text:s/>Canada</text:span><text:span text:style-name="T177_19">;<text:s/></text:span><text:span text:style-name="T177_20">influence<text:s/>concentrator<text:s/>purchasing</text:span><text:span text:style-name="T177_21">,</text:span><text:span text:style-name="T177_22"><text:s/></text:span><text:span text:style-name="T177_23">i</text:span><text:span text:style-name="T177_24">n<text:s/>Uganda<text:s/>and<text:s/>Nigeria,<text:s/></text:span><text:span text:style-name="T177_25">by<text:s/>engaging<text:s/>procurement<text:s/>departments<text:s/>and<text:s/>promoting<text:s/></text:span><text:span text:style-name="T177_26">the<text:s/></text:span><text:span text:style-name="T177_27">new<text:s/>C</text:span><text:span text:style-name="T177_28">oncentrator<text:s/></text:span><text:span text:style-name="T177_29">D</text:span><text:span text:style-name="T177_30">irectory<text:s/>in<text:s/>official<text:s/>guidelines</text:span></text:p>
          </text:list-item>
        </text:list>
        <text:h text:style-name="P178" text:outline-level="2"><text:span text:style-name="T178_1">Justify<text:s/>whether<text:s/>the<text:s/>programme<text:s/>should<text:s/>continue,<text:s/>based<text:s/>on<text:s/>its<text:s/>own<text:s/>merits<text:s/>and<text:s/>in<text:s/>the<text:s/>context<text:s/>of<text:s/>the<text:s/>wider<text:s/>portfolio</text:span></text:h>
        <text:p text:style-name="P179"><text:span text:style-name="T179_1">Based<text:s/>on</text:span><text:span text:style-name="T179_2"><text:s/>the<text:s/>Oxygen<text:s/>CoLab’s<text:s/></text:span><text:span text:style-name="T179_3">ongoing</text:span><text:span text:style-name="T179_4"><text:s/>achievements</text:span><text:span text:style-name="T179_5">,<text:s/></text:span><text:span text:style-name="T179_6">the<text:s/>high<text:s/>expected<text:s/>value<text:s/>of<text:s/></text:span><text:span text:style-name="T179_7">fully<text:s/></text:span><text:span text:style-name="T179_8">complet</text:span><text:span text:style-name="T179_9">ing</text:span><text:span text:style-name="T179_10"><text:s/></text:span><text:span text:style-name="T179_11">the</text:span><text:span text:style-name="T179_12"><text:s/>remaining<text:s/>activities,<text:s/></text:span><text:span text:style-name="T179_13">the<text:s/>Oxygen<text:s/>CoLab<text:s/>received<text:s/>ministerial<text:s/>approval<text:s/></text:span><text:span text:style-name="T179_14">(May<text:s/>2025)<text:s/></text:span><text:span text:style-name="T179_15">to<text:s/>extend<text:s/>the<text:s/></text:span><text:span text:style-name="T179_16">work<text:s/>and<text:s/>the<text:s/>associated<text:s/></text:span><text:span text:style-name="T179_17">contract<text:s/>until<text:s/></text:span><text:span text:style-name="T179_18">February<text:s/>2026.</text:span><text:span text:style-name="T179_19"><text:s text:c="2"/></text:span><text:span text:style-name="T179_20">The<text:s/>Oxygen<text:s/>CoLab<text:s/>work<text:s/>is<text:s/>meeting<text:s/>the<text:s/>FCDO’s<text:s/>enhanced<text:s/>priority<text:s/>on<text:s/>Global<text:s/>Health<text:s/>and<text:s/>has<text:s/>a<text:s/>strong<text:s/>private<text:s/>sector</text:span><text:span text:style-name="T179_21"><text:s/>strengthening<text:s/>component.</text:span></text:p>
        <text:h text:style-name="P180" text:outline-level="1"><text:bookmark-start text:name="_Toc198537071"/><text:span text:style-name="T180_1">C.<text:s/></text:span><text:span text:style-name="T180_2">DETAILED<text:s/>OUTPUT<text:s/>SCORING</text:span><text:bookmark-end text:name="_Toc198537071"/></text:h>
        <text:p text:style-name="P181"/>
        <table:table table:style-name="Table5"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row table:style-name="Row34">
            <table:table-cell table:style-name="Cell79">
              <text:p text:style-name="P182"><text:span text:style-name="T182_1">Output</text:span><text:span text:style-name="T182_2"><text:s/></text:span><text:span text:style-name="T182_3">Title</text:span><text:span text:style-name="T182_4"><text:s/></text:span></text:p>
            </table:table-cell>
            <table:table-cell table:style-name="Cell80" table:number-columns-spanned="4">
              <text:p text:style-name="P183"><text:span text:style-name="T183_1">HBCC<text:s/>partners,<text:s/>national<text:s/>partners<text:s/>as<text:s/>well<text:s/>as<text:s/>broader<text:s/>WASH<text:s/>sector<text:s/>are<text:s/>informed<text:s/>by<text:s/>evidence-based<text:s/>guidance<text:s/>on<text:s/>hygiene<text:s/>and<text:s/>WASH<text:s/>programming<text:s/>and<text:s/>vaccine<text:s/>confidence.<text:s text:c="2"/>Regular<text:s/>learning<text:s/>from<text:s/>the<text:s/>response<text:s/>and<text:s/>research<text:s/>provides<text:s/>longer<text:s/>term<text:s/>legacy<text:s/>in<text:s/>wider<text:s/>programming,<text:s/>policy<text:s/>and<text:s/>practice.</text:span></text:p>
            </table:table-cell>
            <table:covered-table-cell/>
            <table:covered-table-cell/>
            <table:covered-table-cell/>
          </table:table-row>
          <table:table-row table:style-name="Row35">
            <table:table-cell table:style-name="Cell81" table:number-columns-spanned="2">
              <text:p text:style-name="P184"><text:span text:style-name="T184_1">Output<text:s/>number:</text:span></text:p>
            </table:table-cell>
            <table:covered-table-cell/>
            <table:table-cell table:style-name="Cell82">
              <text:p text:style-name="P185"><text:span text:style-name="T185_1">5</text:span></text:p>
            </table:table-cell>
            <table:table-cell table:style-name="Cell83">
              <text:p text:style-name="P186"><text:span text:style-name="T186_1">Output<text:s/>Score:<text:s/></text:span></text:p>
            </table:table-cell>
            <table:table-cell table:style-name="Cell84">
              <text:p text:style-name="P187"><text:span text:style-name="T187_1">A</text:span></text:p>
            </table:table-cell>
          </table:table-row>
          <table:table-row table:style-name="Row36">
            <table:table-cell table:style-name="Cell85" table:number-columns-spanned="2">
              <text:p text:style-name="P188"><text:span text:style-name="T188_1">Impact<text:s/>weighting<text:s/>(%):<text:s text:c="2"/></text:span></text:p>
            </table:table-cell>
            <table:covered-table-cell/>
            <table:table-cell table:style-name="Cell86">
              <text:p text:style-name="P189"><text:span text:style-name="T189_1">5%</text:span></text:p>
            </table:table-cell>
            <table:table-cell table:style-name="Cell87">
              <text:p text:style-name="P190"><text:span text:style-name="T190_1">Weighting<text:s/>%<text:s/>revised<text:s/>since<text:s/>last<text:s/>AR?<text:s/></text:span></text:p>
            </table:table-cell>
            <table:table-cell table:style-name="Cell88">
              <text:p text:style-name="P191"><text:span text:style-name="T191_1">N</text:span></text:p>
            </table:table-cell>
          </table:table-row>
        </table:table>
        <text:p text:style-name="P192"/>
        <table:table table:style-name="Table6">
          <table:table-column table:style-name="Column19"/>
          <table:table-column table:style-name="Column20"/>
          <table:table-column table:style-name="Column21"/>
          <table:table-row table:style-name="Row37">
            <table:table-cell table:style-name="Cell89">
              <text:p text:style-name="P193"><text:span text:style-name="T193_1">Output<text:s/>Indicator</text:span></text:p>
            </table:table-cell>
            <table:table-cell table:style-name="Cell90">
              <text:p text:style-name="P194"><text:span text:style-name="T194_1">Target<text:s/>Phase<text:s/>2<text:s/></text:span></text:p>
              <text:p text:style-name="P195"><text:span text:style-name="T195_1">(rolled<text:s/>over<text:s/>from<text:s/></text:span><text:span text:style-name="T195_2">2022<text:s/>-<text:s/>2023</text:span><text:span text:style-name="T195_3">)</text:span></text:p>
            </table:table-cell>
            <table:table-cell table:style-name="Cell91">
              <text:p text:style-name="P196"><text:span text:style-name="T196_1">Result<text:s/>Phase<text:s/>2<text:s/></text:span></text:p>
            </table:table-cell>
          </table:table-row>
          <table:table-row table:style-name="Row38">
            <table:table-cell table:style-name="Cell92">
              <text:p text:style-name="P197"><text:span text:style-name="T197_1">5.1</text:span><text:span text:style-name="T197_2"><text:s/>Cumulative<text:s/>number<text:s/>of<text:s/>evidence-based<text:s/>guidance<text:s/>notes,<text:s/>webinars,<text:s/>technical<text:s/>assistance,<text:s/>or<text:s/>equivalent<text:s/>products<text:s/>produced<text:s/>and<text:s/>shared<text:s/>by<text:s/>the<text:s/>Hygiene<text:s/>Hub,<text:s/>including<text:s/>number<text:s/>focused<text:s/>on<text:s/>improving<text:s/>the<text:s/>quality<text:s/>and<text:s/>impact<text:s/>of<text:s/>HBCC<text:s/>partner<text:s/>interventions.<text:s/></text:span><text:span text:style-name="T197_3">(LSHTM<text:s/>only)</text:span></text:p>
            </table:table-cell>
            <table:table-cell table:style-name="Cell93">
              <text:p text:style-name="P198"><text:span text:style-name="T198_1">At<text:s/>least</text:span><text:span text:style-name="T198_2">:</text:span><text:span text:style-name="T198_3"><text:s/></text:span></text:p>
              <text:p text:style-name="P199"/>
              <text:p text:style-name="P200"><text:span text:style-name="T200_1">(</text:span><text:span text:style-name="T200_2">i</text:span><text:span text:style-name="T200_3">)<text:s/>26<text:s/>new/reviewed<text:s/>technical<text:s/>resources<text:s/>published</text:span></text:p>
              <text:p text:style-name="P201"/>
              <text:p text:style-name="P202"><text:span text:style-name="T202_1">(ii)<text:s/>8<text:s/>research<text:s/>projects<text:s/>with<text:s/>resulting<text:s/>in<text:s/>at<text:s/>least<text:s/>13<text:s/>research<text:s/>publications<text:s/></text:span></text:p>
              <text:p text:style-name="P203"/>
              <text:p text:style-name="P204"><text:span text:style-name="T204_1">(iii)<text:s/>Pilot<text:s/>Implementation<text:s/>Guidance<text:s/>to<text:s/>support<text:s/>governments<text:s/>to<text:s/>adapt<text:s/>global<text:s/>hand<text:s/>hygiene<text:s/>guidelines<text:s/>to<text:s/>national<text:s/>contexts<text:s/>developed.</text:span></text:p>
            </table:table-cell>
            <table:table-cell table:style-name="Cell94">
              <text:p text:style-name="P205"><text:span text:style-name="T205_1">Met</text:span></text:p>
              <text:p text:style-name="P206"><text:span text:style-name="T206_1">In<text:s/>total<text:s/>LSHTM<text:s/>partnership<text:s/>delivered:</text:span></text:p>
              <text:p text:style-name="P207"><text:span text:style-name="T207_1">(</text:span><text:span text:style-name="T207_2">i</text:span><text:span text:style-name="T207_3">)</text:span><text:span text:style-name="T207_4"><text:s/></text:span><text:span text:style-name="T207_5">Met<text:s/>-</text:span><text:span text:style-name="T207_6"><text:s/>26<text:s/>technical<text:s/>resources<text:s/>have<text:s/>been<text:s/>published<text:s/>to<text:s/>the<text:s/>Hygiene<text:s/>Hub<text:s/></text:span><text:span text:style-name="T207_7">website;</text:span><text:span text:style-name="T207_8"><text:s/></text:span></text:p>
              <text:p text:style-name="P208"><text:span text:style-name="T208_1">(ii)<text:s/>M</text:span><text:span text:style-name="T208_2">oderately<text:s/>Exceeded</text:span><text:span text:style-name="T208_3"><text:s/>-</text:span><text:span text:style-name="T208_4"><text:s/>8<text:s/>research<text:s/>projects,<text:s/>resulting<text:s/>in<text:s/>16<text:s/>manuscripts<text:s/>published/pending<text:s/>publication.</text:span></text:p>
              <text:p text:style-name="P209"><text:span text:style-name="T209_1">(iii)<text:s/></text:span><text:span text:style-name="T209_2">M</text:span><text:span text:style-name="T209_3">et<text:s/>-</text:span><text:span text:style-name="T209_4"><text:s/>Step<text:s/>by<text:s/>step<text:s/>implementation<text:s/>guidelines<text:s/>have<text:s/>been<text:s/>produced<text:s/>for<text:s/>piloting.</text:span></text:p>
            </table:table-cell>
          </table:table-row>
        </table:table>
        <text:h text:style-name="P210" text:outline-level="2"><text:bookmark-start text:name="_Toc169740612"/><text:span text:style-name="T210_1">Briefly<text:s/>describe<text:s/>the<text:s/>output’s<text:s/>activities<text:s/>and<text:s/>provide<text:s/>supporting<text:s/>narrative<text:s/>for<text:s/>the<text:s/>score</text:span><text:bookmark-end text:name="_Toc169740612"/></text:h>
        <text:p text:style-name="P211"><text:span text:style-name="T211_1">Phase<text:s/>1<text:s/>of<text:s/>this<text:s/>output<text:s/>(output<text:s/>indicators<text:s/>5.2<text:s/>and<text:s/>5.3)<text:s/>was<text:s/>completed<text:s/>in<text:s/>June<text:s/>2023,<text:s/>meeting<text:s/>its<text:s/>deliverable<text:s/>targets,<text:s/>and<text:s/>was<text:s/>reported<text:s/>fully<text:s/>in<text:s/>the<text:s/>Programme<text:s/>Completion<text:s/>Report<text:s/>(PCR)<text:s/>2024</text:span><text:span text:style-name="T211_2">.</text:span></text:p>
        <text:p text:style-name="P212"><text:span text:style-name="T212_1">This<text:s/>section<text:s/>focuses<text:s/>on<text:s/>the<text:s/></text:span><text:span text:style-name="T212_2">London<text:s/>School<text:s/>of<text:s/>Hygiene<text:s/>and<text:s/>Tropical<text:s/>Medicine<text:s/>(LSHTM)<text:s/>and<text:s/>World<text:s/>Health<text:s/>Organisation<text:s/>(WHO)<text:s/>Phase<text:s/>2<text:s/>Output<text:s/>5.1<text:s/>results<text:s/>delivered<text:s/>between<text:s/>March<text:s/>2022<text:s/>and<text:s/>March<text:s/>2025<text:s/>through<text:s/>a<text:s/>CEEW<text:s/>funded<text:s/>research<text:s/>grant<text:s/>“Hygiene<text:s/>Futures”<text:s/>under<text:s/>the<text:s/>broader<text:s/>HBCC<text:s/>umbrella</text:span><text:span text:style-name="T212_3">.<text:s/></text:span><text:span text:style-name="T212_4">The<text:s/>grant<text:s/>was<text:s/>given<text:s/>a<text:s/>time<text:s/>extension<text:s/>to<text:s/>31<text:s/>March<text:s/>2025<text:s/>to<text:s/>finalise<text:s/>research<text:s/>activities<text:s/>and<text:s/>enable<text:s/>publication<text:s/>of<text:s/>final<text:s/>technical<text:s/>resources.<text:s text:c="2"/>The<text:s/>grant<text:s/>value<text:s/>was<text:s/>also<text:s/>increased<text:s/>in<text:s/>2024<text:s/>for<text:s/>WHO<text:s/>to<text:s/>support<text:s/>10<text:s/>partner<text:s/>governments<text:s/>in<text:s/>implementation<text:s/>of<text:s/>Hand<text:s/>Hygiene<text:s/>Guidelines<text:s/>developed<text:s/>in<text:s/>Phase<text:s/>1<text:s/>and<text:s/>to<text:s/>publish<text:s/>work<text:s/>as<text:s/>a<text:s/>package<text:s/>in<text:s/>BMJ<text:s/>Global<text:s/>Health.<text:s text:c="2"/></text:span></text:p>
        <text:h text:style-name="P213" text:outline-level="3"><text:span text:style-name="T213_1">HBCC<text:s/>Phase<text:s/>2<text:s/>(2022-2025)<text:s/>Final<text:s/>Results:</text:span></text:h>
        <text:p text:style-name="P214"><text:span text:style-name="T214_1">The<text:s/>HBCC<text:s/>programme<text:s/>has<text:s/>met<text:s/>(and<text:s/>in<text:s/>some<text:s/>cases<text:s/>exceeded)<text:s/>expectations<text:s/>and<text:s/>final<text:s/>milestones<text:s/>for<text:s/>output<text:s/>5<text:s/>indicator<text:s/>5.1.<text:s/></text:span></text:p>
        <text:p text:style-name="P215"><text:span text:style-name="T215_1">A<text:s/>total<text:s/>of<text:s/></text:span><text:span text:style-name="T215_2"><text:a xlink:type="simple" xlink:href="https://www.hygienehub.info/en/resources"><text:span text:style-name="T215_3">26<text:s/>Technical<text:s/>Resources</text:span></text:a></text:span><text:span text:style-name="T215_4"><text:s/>have<text:s/>been<text:s/>published<text:s/>under<text:s/>the<text:s/>Hygiene<text:s/>Hub.<text:s/>Publications<text:s/>include<text:s/>24<text:s/>pre-existing<text:s/>resources<text:s/>that<text:s/>have<text:s/>been<text:s/>updated<text:s/>by<text:s/>technical<text:s/>specialists<text:s/>and<text:s/>2<text:s/>new<text:s/>resources<text:s/>developed<text:s/>on<text:s/>WASH<text:s/>system<text:s/>strengthening<text:s/>and<text:s/>defining<text:s/>and<text:s/>conceptualising<text:s/>vulnerability.<text:s/>As<text:s/>of<text:s/>July<text:s/>2024,<text:s/>there<text:s/>had<text:s/>been<text:s/>approximately<text:s/>746,000<text:s/>visits<text:s/>to<text:s/>the<text:s/>Covid-19<text:s/>Hygiene<text:s/>Hub<text:s/>website.<text:s/>Of<text:s/>the<text:s/>30,000<text:s/>website<text:s/>visitors<text:s/>each<text:s/>quarter,<text:s/>96%<text:s/>of<text:s/>views<text:s/>have<text:s/>focused<text:s/>on<text:s/>the<text:s/>Hub’s<text:s/>technical<text:s/>resources.<text:s/>Translation<text:s/>of<text:s/>outputs<text:s/>has<text:s/>been<text:s/>valuable:<text:s/>with<text:s/>Spanish<text:s/>and<text:s/>Arabic<text:s/>resources<text:s/>continuing<text:s/>to<text:s/>be<text:s/>highly<text:s/>accessed.<text:s/>In<text:s/>final<text:s/>quarter<text:s/>of<text:s/>programme<text:s/>29%<text:s/>of<text:s/>views<text:s/>were<text:s/>for<text:s/>English-language<text:s/>resources;<text:s/>35%<text:s/>Spanish-language<text:s/>resources;<text:s/>23%<text:s/>Arabic<text:s/>language<text:s/>resources<text:s/>and<text:s/>13%<text:s/>French<text:s/>resources.</text:span></text:p>
        <text:p text:style-name="P216"><text:span text:style-name="T216_1">HBCC<text:s/>also<text:s/>produced<text:s/>and<text:s/>published<text:s/></text:span><text:span text:style-name="T216_2">14<text:s/>case<text:s/>studies</text:span><text:span text:style-name="T216_3"><text:s/>and<text:s/></text:span><text:span text:style-name="T216_4">5<text:s/>learning<text:s/>briefs</text:span><text:span text:style-name="T216_5">,<text:s/>on<text:s/>the<text:s/>hygiene<text:s/>future<text:s/>websites.<text:s/>A<text:s/>case<text:s/>study<text:s/>mapping<text:s/>exercise<text:s/>was<text:s/>completed<text:s/>at<text:s/>the<text:s/>start<text:s/>of<text:s/>the<text:s/>programme<text:s/>to<text:s/>take<text:s/>stock<text:s/>of<text:s/>existing<text:s/>case<text:s/>studies<text:s/>and<text:s/>identify<text:s/>gaps<text:s/>in<text:s/>themes<text:s/>and<text:s/>geographies.<text:s/>The<text:s/>14<text:s/>case<text:s/>studies<text:s/>published<text:s/>since<text:s/>then<text:s/>have<text:s/>been<text:s/>curated<text:s/>to<text:s/>fill<text:s/>the<text:s/>identified<text:s/>gaps,<text:s/>covering<text:s/>a<text:s/>broad<text:s/>range<text:s/>of<text:s/>innovative<text:s/>approaches<text:s/>to<text:s/></text:span><text:span text:style-name="T216_6">addressing<text:s/>pandemic<text:s/>response<text:s/>challenges<text:s/>across<text:s/>the<text:s/>globe.<text:s/>Links<text:s/>to<text:s/>the<text:s/>case<text:s/>studies<text:s/>and<text:s/>learning<text:s/>briefs<text:s/>are<text:s/>found<text:s/>in<text:s/></text:span><text:span text:style-name="T216_7">Annex<text:s/>A</text:span><text:span text:style-name="T216_8">.<text:s/></text:span></text:p>
        <text:p text:style-name="P217"><text:span text:style-name="T217_1">Building<text:s/>on<text:s/>Phase<text:s/>1,<text:s/>the<text:s/>LSHTM<text:s/>Hygiene<text:s/>Hub<text:s/>supported<text:s/>three<text:s/>HBCC<text:s/>partners<text:s/>in<text:s/>strategic<text:s/>research.<text:s/>WaterAid's<text:s/>programme<text:s/>in<text:s/>Nigeria,<text:s/>Ethiopia,<text:s/>Zambia,<text:s/>and<text:s/>Nepal<text:s/>found<text:s/>digital<text:s/>and<text:s/>mass<text:s/>media<text:s/>strongly<text:s/>influenced<text:s/>hygiene<text:s/>behaviours.<text:s/>Amref's<text:s/>research<text:s/>in<text:s/>Kenya<text:s/>highlighted<text:s/>the<text:s/>need<text:s/>for<text:s/>targeted<text:s/>vaccine<text:s/>campaigns<text:s/>for<text:s/>people<text:s/>with<text:s/>disabilities,<text:s/>recommending<text:s/>localised<text:s/>strategies</text:span><text:span text:style-name="T217_2"><text:note text:note-class="footnote"><text:note-citation/><text:note-body><text:p text:style-name="P218"><text:span text:style-name="T218_1"><text:s/></text:span><text:span text:style-name="T218_2"><text:a xlink:type="simple" xlink:href="https://doi.org/10.1101/2024.08.04.24311467"><text:span text:style-name="T218_3">https://doi.org/10.1101/2024.08.04.24311467</text:span></text:a></text:span><text:span text:style-name="T218_4"><text:s/></text:span></text:p></text:note-body></text:note></text:span><text:span text:style-name="T218_5">.<text:s/>HBCC<text:s/>and<text:s/>GIZ<text:s/>assessed<text:s/>the<text:s/>impact<text:s/>of<text:s/>a<text:s/></text:span><text:span text:style-name="T218_6">Massively<text:s/>Open<text:s/>Online<text:s/>Course<text:s/>(MOOC)<text:s/></text:span><text:span text:style-name="T218_7">on<text:s/>school<text:s/>WASH<text:s/>status<text:s/>in<text:s/>the<text:s/>Philippines,<text:s/>revealing<text:s/>digital<text:s/>media's<text:s/>capacity-building<text:s/>potential</text:span><text:span text:style-name="T218_8"><text:note text:note-class="footnote"><text:note-citation/><text:note-body><text:p text:style-name="P219"><text:span text:style-name="T219_1"><text:s/></text:span><text:span text:style-name="T219_2"><text:a xlink:type="simple" xlink:href="https://www.medrxiv.org/content/10.1101/2024.08.04.24311467v1"><text:span text:style-name="T219_3">Assessing<text:s/>the<text:s/>effect<text:s/>of<text:s/>a<text:s/>massive<text:s/>open<text:s/>online<text:s/>course<text:s/>(MOOC)<text:s/>on<text:s/>school<text:s/>water,<text:s/>sanitation,<text:s/>and<text:s/>hygiene<text:s/>improvements<text:s/>in<text:s/>the<text:s/>Philippines<text:s/>|<text:s/>medRxiv</text:span></text:a></text:span></text:p></text:note-body></text:note></text:span><text:span text:style-name="T219_4">.<text:s/>These<text:s/>efforts<text:s/>informed<text:s/>wider<text:s/>hygiene<text:s/>programming<text:s/>and<text:s/>demonstrated<text:s/>innovative<text:s/>approaches<text:s/>to<text:s/>pandemic<text:s/>preparedness<text:s/>and<text:s/>hygiene<text:s/>systems<text:s/>strengthening.</text:span></text:p>
        <text:p text:style-name="P220"><text:span text:style-name="T220_1">LSHTM<text:s/>led<text:s/>a<text:s/>separate<text:s/>pillar<text:s/>of<text:s/>work<text:s/>to<text:s/>ensure<text:s/>that<text:s/>learning<text:s/>from<text:s/>the<text:s/>HBCC<text:s/>programme<text:s/>and<text:s/>Covid-19<text:s/>response<text:s/>provides<text:s/>a<text:s/>longer-term<text:s/>legacy<text:s/>and<text:s/>informs<text:s/>wider<text:s/>WASH<text:s/></text:span><text:span text:style-name="T220_2">programming,</text:span><text:span text:style-name="T220_3"><text:s/></text:span><text:span text:style-name="T220_4">policy</text:span><text:span text:style-name="T220_5"><text:s/></text:span><text:span text:style-name="T220_6">and</text:span><text:span text:style-name="T220_7"><text:s/></text:span><text:span text:style-name="T220_8">practice</text:span><text:span text:style-name="T220_9">.<text:s text:c="2"/></text:span><text:span text:style-name="T220_10"><text:s text:c="2"/></text:span><text:span text:style-name="T220_11">Through<text:s/>consultations<text:s/>with<text:s/>experts,<text:s/>four<text:s/>rapid<text:s/>research<text:s/>projects<text:s/>were<text:s/>designed<text:s/>and<text:s/>completed,<text:s/>producing<text:s/>peer-reviewed<text:s/>articles</text:span><text:span text:style-name="T220_12">,<text:s/>conference<text:s/>presentations</text:span><text:span text:style-name="T220_13"><text:s/>and<text:s/></text:span><text:span text:style-name="T220_14">technical<text:s/></text:span><text:span text:style-name="T220_15">reports.<text:s/>The<text:s/>projects<text:s/>included:<text:s/></text:span><text:span text:style-name="T220_16">Global<text:s/>perspectives<text:s/>for<text:s/>strengthening<text:s/>hand<text:s/>hygiene<text:s/>system</text:span><text:span text:style-name="T220_17">,<text:s/>led<text:s/>by<text:s/>Oxford<text:s/>University,<text:s/>which<text:s/>identified<text:s/>key<text:s/>levers<text:s/>for<text:s/>system<text:s/>improvement;<text:s/>a<text:s/>scoping<text:s/>review<text:s/>of<text:s/>WASH<text:s/>interventions<text:s/>in<text:s/></text:span><text:span text:style-name="T220_18">LMIC<text:s/></text:span><text:span text:style-name="T220_19">schools,<text:s/>highlighting<text:s/>methodological<text:s/>challenges</text:span><text:span text:style-name="T220_20"><text:s/>to<text:s/>evaluating<text:s/>effectiveness</text:span><text:span text:style-name="T220_21"><text:s/>and<text:s/></text:span><text:span text:style-name="T220_22">need<text:s/>for<text:s/>common<text:s/>outcome<text:s/>measurement<text:s/>and<text:s/>attention<text:s/>to<text:s/>gender-specific<text:s/>impacts</text:span><text:span text:style-name="T220_23">;<text:s/>a<text:s/>review<text:s/>of<text:s/>behaviour<text:s/>change<text:s/>interventions<text:s/>in<text:s/>urban<text:s/>settings;<text:s/>and<text:s/>a<text:s/>study<text:s/>in<text:s/>Zambia<text:s/>examining<text:s/>the<text:s/>relationship<text:s/>between<text:s/></text:span><text:span text:style-name="T220_24">dry-season<text:s/></text:span><text:span text:style-name="T220_25">WASH<text:s/>service<text:s/>availability<text:s/>and<text:s/>hygiene<text:s/>behaviours</text:span><text:span text:style-name="T220_26"><text:s/>in<text:s/>rural<text:s/>and<text:s/>urban<text:s/>areas</text:span><text:span text:style-name="T220_27">.<text:s/>These<text:s/>efforts<text:s/>aimed<text:s/>to<text:s/>address<text:s/>strategic<text:s/>gaps<text:s/>and<text:s/>inform<text:s/>policy<text:s/>and<text:s/>practice.</text:span></text:p>
        <text:p text:style-name="P221"><text:span text:style-name="T221_1">The<text:s/>research<text:s/>supported<text:s/>LSHTM</text:span><text:span text:style-name="T221_2"><text:s/>to<text:s/></text:span><text:span text:style-name="T221_3">extend</text:span><text:span text:style-name="T221_4"><text:s/>its</text:span><text:span text:style-name="T221_5"><text:s/>partnerships<text:s/>with<text:s/>Malawi<text:s/>University<text:s/>of<text:s/>Business<text:s/>and<text:s/>Applied<text:s/>Science<text:s/></text:span><text:span text:style-name="T221_6">(MUBAS)<text:s/></text:span><text:span text:style-name="T221_7">and<text:s/></text:span><text:span text:style-name="T221_8">Centres<text:s/>for<text:s/>Infectious<text:s/>Disease<text:s/>Research,<text:s/>Zambia<text:s/>(CIDRZ)</text:span><text:span text:style-name="T221_9">,<text:s/>building<text:s/>on<text:s/>the<text:s/>SHARE<text:s/>Research<text:s/>Consortium's<text:s/>capacity<text:s/>development</text:span><text:span text:style-name="T221_10"><text:s/>investments<text:s/>and<text:s/>maintaining</text:span><text:span text:style-name="T221_11"><text:s/>a<text:s/>network<text:s/>of<text:s/>expertise<text:s/>that<text:s/>has<text:s/>been<text:s/>developed<text:s/>in<text:s/>a<text:s/>large<text:s/>part<text:s/>through<text:s/>FCDO<text:s/>funding<text:s/>over<text:s/>15+<text:s/>years.</text:span><text:span text:style-name="T221_12"><text:s/></text:span><text:span text:style-name="T221_13"><text:s/>A<text:s/>roundtable<text:s/>hosted<text:s/>by<text:s/>LSHTM<text:s/>and<text:s/>FCDO<text:s/>reviewed<text:s/>Hygiene<text:s/>Futures<text:s/>programme<text:s/>outcomes,<text:s/>identifying<text:s/>future<text:s/>research<text:s/>priorities<text:s/>like<text:s/>WASH<text:s/>systems<text:s/>and<text:s/>climate<text:s/>vulnerability,<text:s/>and<text:s/>empowering<text:s/>women</text:span><text:span text:style-name="T221_14"><text:s/>and<text:s/>address<text:s/>marginality</text:span><text:span text:style-name="T221_15">.<text:s/>The<text:s/>event<text:s/>emphasised<text:s/>maximising<text:s/>investment<text:s/>impact<text:s/>through<text:s/>local<text:s/>research.<text:s/></text:span></text:p>
        <text:p text:style-name="P222"><text:span text:style-name="T222_1">HBCC-funded<text:s/>research<text:s/>also<text:s/>aided<text:s/>WHO<text:s/>in<text:s/>developing<text:s/></text:span><text:span text:style-name="T222_2"><text:a xlink:type="simple" xlink:href="https://bmjopen.bmj.com/content/13/6/e068887"><text:span text:style-name="T222_3">r</text:span><text:span text:style-name="T222_4">ecommendations</text:span><text:span text:style-name="T222_5"><text:s/></text:span><text:span text:style-name="T222_6">for</text:span><text:span text:style-name="T222_7"><text:s/></text:span><text:span text:style-name="T222_8">hand</text:span><text:span text:style-name="T222_9"><text:s/></text:span><text:span text:style-name="T222_10">hygiene</text:span><text:span text:style-name="T222_11"><text:s/></text:span><text:span text:style-name="T222_12">in</text:span><text:span text:style-name="T222_13"><text:s/></text:span><text:span text:style-name="T222_14">community</text:span><text:span text:style-name="T222_15"><text:s/></text:span><text:span text:style-name="T222_16">settings:</text:span><text:span text:style-name="T222_17"><text:s/></text:span><text:span text:style-name="T222_18">a</text:span><text:span text:style-name="T222_19"><text:s/></text:span><text:span text:style-name="T222_20">scoping</text:span><text:span text:style-name="T222_21"><text:s/></text:span><text:span text:style-name="T222_22">review</text:span><text:span text:style-name="T222_23"><text:s/></text:span><text:span text:style-name="T222_24">of</text:span><text:span text:style-name="T222_25"><text:s/></text:span><text:span text:style-name="T222_26">current</text:span><text:span text:style-name="T222_27"><text:s/></text:span><text:span text:style-name="T222_28">international</text:span><text:span text:style-name="T222_29"><text:s/></text:span><text:span text:style-name="T222_30">guidelines</text:span></text:a></text:span><text:span text:style-name="T222_31">”</text:span><text:span text:style-name="T222_32"><text:note text:note-class="footnote"><text:note-citation/><text:note-body><text:p text:style-name="P223"><text:span text:style-name="T223_1"><text:s/>MacLeod<text:s/>C,<text:s/>Braun<text:s/>L,<text:s/>Caruso<text:s/>BA,<text:s/>et<text:s/>al,<text:s/>Recommendations<text:s/>for<text:s/>hand<text:s/>hygiene<text:s/>in<text:s/>community<text:s/>settings:<text:s/>a<text:s/>scoping<text:s/>review<text:s/>of<text:s/>current<text:s/>international<text:s/>guidelines,<text:s/>BMJ<text:s/>Open<text:s/>2023;13:e068887.<text:s/>doi:<text:s/>10.1136/bmjopen-2022-068887</text:span></text:p></text:note-body></text:note></text:span><text:span text:style-name="T223_2">.</text:span><text:span text:style-name="T223_3"><text:s text:c="2"/>T</text:span><text:span text:style-name="T223_4">he</text:span><text:span text:style-name="T223_5"><text:s/>results<text:s/>of<text:s/></text:span><text:span text:style-name="T223_6">the<text:s/>meta-review<text:s/></text:span><text:span text:style-name="T223_7">proved<text:s/>invaluable,<text:s/>identify</text:span><text:span text:style-name="T223_8">ing</text:span><text:span text:style-name="T223_9"><text:s/></text:span><text:span text:style-name="T223_10">further<text:s/>research<text:s/>priorities.<text:s/>Systematic<text:s/>reviews<text:s/>of<text:s/>the<text:s/>literature</text:span><text:span text:style-name="T223_11">,<text:s/>to</text:span><text:span text:style-name="T223_12"><text:s/>document<text:s/>system-strengthening<text:s/>measures<text:s/>for<text:s/>hand<text:s/>hygiene<text:s/>in<text:s/>community<text:s/>settings</text:span><text:span text:style-name="T223_13"><text:note text:note-class="footnote"><text:note-citation/><text:note-body><text:p text:style-name="P224"><text:span text:style-name="T224_1"><text:s/>Caruso<text:s/>BA,<text:s/>Snyder<text:s/>JS,<text:s/>Cumming<text:s/>O,<text:s/>Mills<text:s/>JE,<text:s/>Gordon<text:s/>B,<text:s/>Rogers<text:s/>H,<text:s/>Freeman<text:s/>MC,<text:s/>Wolfe<text:s/>M.<text:s/>Synthesising<text:s/>the<text:s/>evidence<text:s/>for<text:s/>effective<text:s/>hand<text:s/>hygiene<text:s/>in<text:s/>community<text:s/>settings:<text:s/>an<text:s/>integrated<text:s/>protocol<text:s/>for<text:s/>multiple<text:s/>related<text:s/>systematic<text:s/>reviews.<text:s/>BMJ<text:s/>open.<text:s/>2023<text:s/>Nov<text:s/>1;13(11):e077677.</text:span><text:span text:style-name="T224_2"><text:s/></text:span></text:p></text:note-body></text:note></text:span><text:span text:style-name="T224_3">,</text:span><text:span text:style-name="T224_4"><text:s/>were<text:s/>then<text:s/>commissioned<text:s/>by<text:s/>WHO<text:s/>with<text:s/>HBCC<text:s/>support</text:span><text:span text:style-name="T224_5">.</text:span><text:span text:style-name="T224_6"><text:s text:c="2"/></text:span><text:span text:style-name="T224_7">Pending<text:s/>publication,<text:s/>these<text:s/>studies<text:s/>have<text:s/>informed<text:s/>WHO's<text:s/>2024<text:s/></text:span><text:span text:style-name="T224_8">Global<text:s/>Guidelines<text:s/>on<text:s/>Hand<text:s/>Hygiene<text:s/>in<text:s/>Community<text:s/>Settings</text:span><text:span text:style-name="T224_9">.<text:s/>WHO<text:s/>and<text:s/>UNICEF<text:s/>collaborated<text:s/>with<text:s/>stakeholders<text:s/>to<text:s/>draft<text:s/>a<text:s/>framework<text:s/>for<text:s/>community<text:s/>settings,<text:s/>providing<text:s/>steps<text:s/>for<text:s/>ministries<text:s/>to<text:s/>implement<text:s/>and<text:s/>monitor<text:s/>plans.<text:s/></text:span><text:span text:style-name="T224_10">A</text:span><text:span text:style-name="T224_11">dditional<text:s/>HBCC<text:s/>support<text:s/>to<text:s/>WHO<text:s/></text:span><text:span text:style-name="T224_12">has<text:s/>led<text:s/>to<text:s/>user-</text:span><text:span text:style-name="T224_13">centred<text:s/>research<text:s/>and<text:s/>development<text:s/>of<text:s/>a<text:s/></text:span><text:span text:style-name="T224_14">step-by-step<text:s/>guide<text:s/></text:span><text:span text:style-name="T224_15">for<text:s/>lead<text:s/>ministries<text:s/>on<text:s/>implementing<text:s/>the<text:s/>guidelines<text:s/>locally<text:s/>–<text:s/>covering<text:s/>developing<text:s/>and<text:s/>implementing,<text:s/>or<text:s/>evaluating<text:s/>existing,<text:s/>national<text:s/>system<text:s/>strengthening<text:s/>plans<text:s/>to<text:s/>improve<text:s/>the<text:s/>sustained<text:s/>practice<text:s/>of<text:s/>hand<text:s/>hygiene<text:s/>across<text:s/>community<text:s/>settings.<text:s/></text:span><text:span text:style-name="T224_16">This<text:s/>is</text:span><text:span text:style-name="T224_17"><text:s/></text:span><text:span text:style-name="T224_18">now<text:s/>re</text:span><text:span text:style-name="T224_19">ady<text:s/>for<text:s/>WHO<text:s/>to<text:s/>pilot<text:s/>with<text:s/>a<text:s/>sub-set<text:s/>of<text:s/></text:span><text:span text:style-name="T224_20">champion<text:s/></text:span><text:span text:style-name="T224_21">countries.</text:span><text:span text:style-name="T224_22"><text:s/></text:span></text:p>
        <text:h text:style-name="P225" text:outline-level="2"><text:bookmark-start text:name="_Toc169740614"/><text:span text:style-name="T225_1">Describe<text:s/>any<text:s/>changes<text:s/>to<text:s/>this<text:s/>output<text:s/>during<text:s/>the<text:s/>past<text:s/>year,<text:s/>and<text:s/>any<text:s/>planned<text:s/>changes<text:s/></text:span><text:span text:style-name="T225_2">as<text:s/>a<text:s/>result<text:s/>of</text:span><text:span text:style-name="T225_3"><text:s/>this<text:s/>review</text:span></text:h>
        <text:p text:style-name="P226"><text:span text:style-name="T226_1">T</text:span><text:span text:style-name="T226_2">he<text:s/>logframe<text:s/>was<text:s/>updated<text:s/>to<text:s/>reflect<text:s/>the<text:s/>cost<text:s/>extension<text:s/>and<text:s/>associated<text:s/>research<text:s/>outputs<text:s/>that<text:s/>had<text:s/>not<text:s/>previously<text:s/>been<text:s/>included<text:s/>in<text:s/>the<text:s/>Logframe</text:span><text:span text:style-name="T226_3">.</text:span></text:p>
        <text:h text:style-name="P227" text:outline-level="2"><text:span text:style-name="T227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bookmark-end text:name="_Toc169740614"/></text:h>
        <text:p text:style-name="P228"><text:span text:style-name="T228_1">Despite<text:s/>extending<text:s/>the<text:s/>grant<text:s/>end<text:s/>date<text:s/>by<text:s/>1<text:s/>year<text:s/>to<text:s/>allow<text:s/>more<text:s/>time<text:s/>for<text:s/>manuscripts<text:s/>to<text:s/>complete<text:s/>the<text:s/>journal<text:s/>publication<text:s/>process,<text:s/>this<text:s/>has<text:s/>proved<text:s/>insufficient</text:span><text:span text:style-name="T228_2">,<text:s/></text:span><text:span text:style-name="T228_3">due<text:s/>to<text:s/>delays<text:s/>in<text:s/>authors<text:s/>submitting<text:s/>the<text:s/>final<text:s/>manuscripts<text:s/></text:span><text:span text:style-name="T228_4">and<text:s/></text:span><text:span text:style-name="T228_5">due<text:s/>to<text:s/>timelines<text:s/>for<text:s/>journals<text:s/>to<text:s/>review</text:span><text:span text:style-name="T228_6"><text:s/>them</text:span><text:span text:style-name="T228_7">.<text:s/></text:span><text:span text:style-name="T228_8"><text:s/></text:span><text:span text:style-name="T228_9">As<text:s/>a<text:s/></text:span><text:span text:style-name="T228_10">result,</text:span><text:span text:style-name="T228_11"><text:s/>remaining<text:s/>open-access<text:s/>publication<text:s/>costs<text:s/>will<text:s/>need<text:s/>to<text:s/>be<text:s/>covered<text:s/>by<text:s/>the<text:s/>institutions.<text:s/></text:span></text:p>
        <text:p text:style-name="P229"/>
        <text:p text:style-name="P230"/>
        <table:table table:style-name="Table7">
          <table:table-column table:style-name="Column22"/>
          <table:table-column table:style-name="Column23"/>
          <table:table-column table:style-name="Column24"/>
          <table:table-column table:style-name="Column25"/>
          <table:table-column table:style-name="Column26"/>
          <table:table-row table:style-name="Row39">
            <table:table-cell table:style-name="Cell95">
              <text:p text:style-name="P231"><text:span text:style-name="T231_1">Output<text:s/>Title<text:s/></text:span></text:p>
            </table:table-cell>
            <table:table-cell table:style-name="Cell96" table:number-columns-spanned="4">
              <text:p text:style-name="P232"><text:span text:style-name="T232_1">Accelerated<text:s/>and<text:s/>sustained<text:s/>access<text:s/>to<text:s/>fit<text:s/>for<text:s/>purpose<text:s/>oxygen<text:s/>concentrators<text:s/>in<text:s/>underserved<text:s/>health<text:s/>centres<text:s/>and<text:s/>hospitals</text:span></text:p>
            </table:table-cell>
            <table:covered-table-cell/>
            <table:covered-table-cell/>
            <table:covered-table-cell/>
          </table:table-row>
          <table:table-row table:style-name="Row40">
            <table:table-cell table:style-name="Cell97" table:number-columns-spanned="2">
              <text:p text:style-name="P233"><text:span text:style-name="T233_1">Output<text:s/>number:</text:span></text:p>
            </table:table-cell>
            <table:covered-table-cell/>
            <table:table-cell table:style-name="Cell98">
              <text:p text:style-name="P234"><text:span text:style-name="T234_1">7</text:span></text:p>
            </table:table-cell>
            <table:table-cell table:style-name="Cell99">
              <text:p text:style-name="P235"><text:span text:style-name="T235_1">Output<text:s/>Score:<text:s/></text:span></text:p>
            </table:table-cell>
            <table:table-cell table:style-name="Cell100">
              <text:p text:style-name="P236"><text:span text:style-name="T236_1">A+</text:span></text:p>
            </table:table-cell>
          </table:table-row>
          <table:table-row table:style-name="Row41">
            <table:table-cell table:style-name="Cell101" table:number-columns-spanned="2">
              <text:p text:style-name="P237"><text:span text:style-name="T237_1">Impact<text:s/>weighting<text:s/>(%):<text:s text:c="2"/></text:span></text:p>
            </table:table-cell>
            <table:covered-table-cell/>
            <table:table-cell table:style-name="Cell102">
              <text:p text:style-name="P238"><text:span text:style-name="T238_1">95</text:span><text:span text:style-name="T238_2">%</text:span></text:p>
            </table:table-cell>
            <table:table-cell table:style-name="Cell103">
              <text:p text:style-name="P239"><text:span text:style-name="T239_1">Impact<text:s/>weighting<text:s/>%<text:s/>revised<text:s/>since<text:s/>last<text:s/>AR?<text:s/></text:span></text:p>
            </table:table-cell>
            <table:table-cell table:style-name="Cell104">
              <text:p text:style-name="P240"><text:span text:style-name="T240_1">Y</text:span><text:span text:style-name="T240_2"><text:s/>(</text:span><text:span text:style-name="T240_3">↑</text:span><text:span text:style-name="T240_4">)</text:span></text:p>
            </table:table-cell>
          </table:table-row>
        </table:table>
        <text:p text:style-name="P241"/>
        <table:table table:style-name="Table8">
          <table:table-column table:style-name="Column27"/>
          <table:table-column table:style-name="Column28"/>
          <table:table-column table:style-name="Column29"/>
          <table:table-row table:style-name="Row42">
            <table:table-cell table:style-name="Cell105">
              <text:p text:style-name="P242"><text:span text:style-name="T242_1">Indicator(s)</text:span></text:p>
            </table:table-cell>
            <table:table-cell table:style-name="Cell106">
              <text:p text:style-name="P243"><text:span text:style-name="T243_1">Milestone(s)<text:s/>for<text:s/>this<text:s/>review</text:span></text:p>
            </table:table-cell>
            <table:table-cell table:style-name="Cell107">
              <text:p text:style-name="P244"><text:span text:style-name="T244_1">Progress<text:s/></text:span></text:p>
            </table:table-cell>
          </table:table-row>
          <table:table-row table:style-name="Row43">
            <table:table-cell table:style-name="Cell108">
              <text:p text:style-name="P245"><text:span text:style-name="T245_1">7.1<text:s/>Manufacturers<text:s/>and<text:s/>product<text:s/>innovators<text:s/>are<text:s/>investing<text:s/>in<text:s/>developing<text:s/>concentrators<text:s/>in<text:s/>line<text:s/>with<text:s/>TPP<text:s/>specifications</text:span></text:p>
            </table:table-cell>
            <table:table-cell table:style-name="Cell109">
              <text:p text:style-name="P246"><text:span text:style-name="T246_1">There<text:s/></text:span><text:span text:style-name="T246_2">is<text:s/>one<text:s/></text:span><text:span text:style-name="T246_3">TPP-compatible<text:s/>CoLab</text:span><text:span text:style-name="T246_4">-</text:span><text:span text:style-name="T246_5">supported<text:s/>oxygen<text:s/>concentrator<text:s/>in<text:s/>the<text:s/>market</text:span><text:span text:style-name="T246_6">.</text:span></text:p>
              <text:p text:style-name="P247"><text:span text:style-name="T247_1">Evidence<text:s/></text:span><text:span text:style-name="T247_2">collection</text:span><text:span text:style-name="T247_3"><text:s/>from<text:s/>APC<text:s/>products<text:s/>is<text:s/>in<text:s/>progress<text:s/>generating<text:s/>evidence<text:s/>on<text:s/>the<text:s/>impact<text:s/>of<text:s/>the<text:s/>next<text:s/>generation<text:s/>of<text:s/>concentrators</text:span><text:span text:style-name="T247_4">.</text:span></text:p>
            </table:table-cell>
            <table:table-cell table:style-name="Cell110">
              <text:p text:style-name="P248"><text:span text:style-name="T248_1">Met<text:s/></text:span></text:p>
              <text:p text:style-name="P249"><text:span text:style-name="T249_1">2</text:span><text:span text:style-name="T249_2">,</text:span><text:span text:style-name="T249_3">000<text:s/>units<text:s/>of<text:s/>the</text:span><text:span text:style-name="T249_4"><text:s/>new</text:span><text:span text:style-name="T249_5"><text:s/>PulmO2<text:s/></text:span><text:span text:style-name="T249_6">oxygen<text:s/>concentrator<text:s/></text:span><text:span text:style-name="T249_7">have<text:s/>been<text:s/>deployed</text:span><text:span text:style-name="T249_8"><text:s/>in<text:s/>23<text:s/>countries</text:span><text:span text:style-name="T249_9">.</text:span></text:p>
              <text:p text:style-name="P250"><text:span text:style-name="T250_1">Baselines<text:s/>on<text:s/></text:span><text:span text:style-name="T250_2">performance<text:s/>of<text:s/>APC<text:s/>products<text:s/></text:span><text:span text:style-name="T250_3">have<text:s/>been<text:s/></text:span><text:span text:style-name="T250_4">undertaken<text:s/>in<text:s/>Uganda</text:span><text:span text:style-name="T250_5"><text:s/>and<text:s/>is</text:span><text:span text:style-name="T250_6"><text:s/>awaiting<text:s/>ethical<text:s/>approvals<text:s/>in<text:s/>Malawi.</text:span></text:p>
            </table:table-cell>
          </table:table-row>
          <table:table-row table:style-name="Row44">
            <table:table-cell table:style-name="Cell111">
              <text:p text:style-name="P251"><text:span text:style-name="T251_1">7.2<text:s/>Governments<text:s/>at<text:s/>national<text:s/>and<text:s/>subnational<text:s/>levels<text:s/>are<text:s/>advocating<text:s/>for<text:s/>the<text:s/>increased<text:s/>investment<text:s/>and<text:s/>procurement<text:s/>of<text:s/>fit-for-purpose<text:s/>oxygen<text:s/>concentrators<text:s/>under<text:s/>services-based<text:s/>models<text:s/>(e.g.<text:s/>OaaS)</text:span></text:p>
            </table:table-cell>
            <table:table-cell table:style-name="Cell112">
              <text:p text:style-name="P252"><text:span text:style-name="T252_1">Two<text:s/>governments<text:s/>are<text:s/>making<text:s/>concrete<text:s/>commitments<text:s/>to<text:s/>oxygen<text:s/>provision,<text:s/>such<text:s/>as<text:s/>public<text:s/>statements,<text:s/>advocating<text:s/>in<text:s/>line<text:s/>with<text:s/>the<text:s/>Oxygen<text:s/>CoLab</text:span></text:p>
            </table:table-cell>
            <table:table-cell table:style-name="Cell113">
              <text:p text:style-name="P253"><text:span text:style-name="T253_1">Met<text:s/></text:span></text:p>
              <text:p text:style-name="P254"><text:span text:style-name="T254_1">MoH<text:s/>Uganda<text:s/>is<text:s/>advocating<text:s/>alongside<text:s/>U</text:span><text:span text:style-name="T254_2">NICEF<text:s/></text:span><text:span text:style-name="T254_3">and<text:s/></text:span><text:span text:style-name="T254_4">Oxygen</text:span><text:span text:style-name="T254_5"><text:s/>CoLab<text:s/>to<text:s/></text:span><text:span text:style-name="T254_6">have<text:s/>regional<text:s/>government</text:span><text:span text:style-name="T254_7">s</text:span><text:span text:style-name="T254_8"><text:s/></text:span><text:span text:style-name="T254_9">include<text:s/>O2aaS<text:s/>packages<text:s/>in<text:s/>blueprints<text:s/>for<text:s/></text:span><text:span text:style-name="T254_10">Health<text:s/>Centres<text:s/></text:span><text:span text:style-name="T254_11">IV.</text:span></text:p>
              <text:p text:style-name="P255"><text:span text:style-name="T255_1">T</text:span><text:span text:style-name="T255_2">wo</text:span><text:span text:style-name="T255_3"><text:s/>subnational<text:s/>governments<text:s/>in<text:s/>Kenya</text:span><text:span text:style-name="T255_4"><text:s/></text:span><text:span text:style-name="T255_5">have<text:s/>signed<text:s/>MoUs<text:s/>with<text:s/>the<text:s/>Oxygen<text:s/>CoLab<text:s/>committing<text:s/>to<text:s/></text:span><text:span text:style-name="T255_6">exploring</text:span><text:span text:style-name="T255_7"><text:s/>the<text:s/>sustainability<text:s/>of<text:s/>O2aaS,<text:s/>as<text:s/>demonstrated<text:s/>in<text:s/></text:span><text:span text:style-name="T255_8">roundtables<text:s/>and</text:span><text:span text:style-name="T255_9"><text:s/>publicly<text:s/>on<text:s/>social<text:s/>media</text:span><text:span text:style-name="T255_10">.</text:span></text:p>
            </table:table-cell>
          </table:table-row>
          <table:table-row table:style-name="Row45">
            <table:table-cell table:style-name="Cell114">
              <text:p text:style-name="P256"><text:span text:style-name="T256_1">7.3<text:s/>Recommendations<text:s/>about<text:s/>the<text:s/>use<text:s/>cases<text:s/>for<text:s/>oxygen<text:s/>as<text:s/>a<text:s/>service<text:s/>exist<text:s/>and<text:s/>are<text:s/>being<text:s/>shared<text:s/>by<text:s/>global<text:s/>thought-makers.<text:s/>This<text:s/>evidence<text:s/>informs<text:s/>the<text:s/>development<text:s/>of<text:s/>materials,<text:s/>guidance,<text:s/>webinars<text:s/>and<text:s/>direct<text:s/>engagement<text:s/>at<text:s/>the<text:s/>global<text:s/>and<text:s/>national<text:s/>level.</text:span></text:p>
            </table:table-cell>
            <table:table-cell table:style-name="Cell115">
              <text:p text:style-name="P257"><text:span text:style-name="T257_1">Evidence<text:s/>from<text:s/>the<text:s/>Oxygen<text:s/>CoLab<text:s/>is<text:s/>featured<text:s/>in<text:s/>at<text:s/>least<text:s/>one<text:s/>relevant<text:s/>international<text:s/>/<text:s/>national<text:s/>conference<text:s/>or<text:s/>publication</text:span></text:p>
            </table:table-cell>
            <table:table-cell table:style-name="Cell116">
              <text:p text:style-name="P258"><text:span text:style-name="T258_1">Substantially</text:span><text:span text:style-name="T258_2"><text:s/></text:span><text:span text:style-name="T258_3">Exceeded</text:span><text:span text:style-name="T258_4">:<text:s/></text:span></text:p>
              <text:p text:style-name="P259"><text:span text:style-name="T259_1">E</text:span><text:span text:style-name="T259_2">vidence</text:span><text:span text:style-name="T259_3"><text:s/>referenced<text:s/>in<text:s/></text:span><text:span text:style-name="T259_4">The<text:s/>Lancet’s<text:s/>Global<text:s/>Commission<text:s/>into<text:s/>medical<text:s/>oxygen<text:s/>security</text:span><text:span text:style-name="T259_5">.</text:span></text:p>
              <text:p text:style-name="P260"><text:span text:style-name="T260_1">The<text:s/>CoLab<text:s/>has<text:s/>c</text:span><text:span text:style-name="T260_2">o</text:span><text:span text:style-name="T260_3">-authored<text:s/></text:span><text:span text:style-name="T260_4">Unitaid’s<text:s/>paper<text:s/>on<text:s/>innovative<text:s/>oxygen<text:s/>business<text:s/>models.</text:span></text:p>
              <text:p text:style-name="P261"><text:span text:style-name="T261_1">Presented<text:s/>at<text:s/>WHO<text:s/>Oxygen<text:s/>Roadmap<text:s/>workshops<text:s/>on<text:s/>finance<text:s/>and<text:s/>costing<text:s/>of<text:s/>oxygen.<text:s/></text:span></text:p>
              <text:p text:style-name="P262"><text:span text:style-name="T262_1">Recognised<text:s/>in<text:s/>a<text:s/>World<text:s/>Economic<text:s/>Forum<text:s/>article<text:s/>for<text:s/>its<text:s/>innovations<text:s/>in<text:s/>the<text:s/>field</text:span></text:p>
            </table:table-cell>
          </table:table-row>
          <table:table-row table:style-name="Row46">
            <table:table-cell table:style-name="Cell117">
              <text:p text:style-name="P263"><text:span text:style-name="T263_1">7.4<text:s/>Health<text:s/>care<text:s/>workers<text:s/>have<text:s/>consistent,<text:s/>reliable<text:s/>access<text:s/>to<text:s/>oxygen,<text:s/>and<text:s/>the<text:s/>capacity<text:s/>to<text:s/>be<text:s/>able<text:s/>to<text:s/>provide<text:s/>oxygen<text:s/>for<text:s/>hypoxemic<text:s/>patients.</text:span></text:p>
            </table:table-cell>
            <table:table-cell table:style-name="Cell118">
              <text:p text:style-name="P264"><text:span text:style-name="T264_1">At<text:s/>least<text:s/>two<text:s/>O2aaS<text:s/>grantees<text:s/>have<text:s/>a<text:s/>validated<text:s/>revenue<text:s/>model<text:s/>in<text:s/>place</text:span></text:p>
            </table:table-cell>
            <table:table-cell table:style-name="Cell119">
              <text:p text:style-name="P265"><text:span text:style-name="T265_1">Moderately</text:span><text:span text:style-name="T265_2"><text:s/></text:span><text:span text:style-name="T265_3">Exceeded:</text:span></text:p>
              <text:p text:style-name="P266"><text:span text:style-name="T266_1">3<text:s/>grantees<text:s/>have<text:s/>a<text:s/>validated<text:s/>revenue<text:s/>model<text:s/>in<text:s/>place</text:span><text:span text:style-name="T266_2">.</text:span></text:p>
            </table:table-cell>
          </table:table-row>
          <table:table-row table:style-name="Row47">
            <table:table-cell table:style-name="Cell120">
              <text:p text:style-name="P267"><text:span text:style-name="T267_1">7.5</text:span><text:span text:style-name="T267_2"><text:s/></text:span><text:span text:style-name="T267_3">Funders<text:s/>understand</text:span><text:span text:style-name="T267_4"><text:s/></text:span><text:span text:style-name="T267_5"><text:s/>the<text:s/>value<text:s/>of<text:s/>O2aaS,<text:s/>and<text:s/>design<text:s/>and<text:s/>make<text:s/>accessible<text:s/>diverse<text:s/>types<text:s/>of<text:s/>capital<text:s/>to<text:s/>fund<text:s/>the<text:s/></text:span><text:span text:style-name="T267_6">implementation<text:s/>and<text:s/>scale<text:s/>of<text:s/>O2aaS.</text:span></text:p>
            </table:table-cell>
            <table:table-cell table:style-name="Cell121">
              <text:p text:style-name="P268"><text:span text:style-name="T268_1">At<text:s/>least<text:s/>one<text:s/>grantee<text:s/>has<text:s/>started<text:s/>conversations<text:s/>with<text:s/>an<text:s/>investor</text:span></text:p>
            </table:table-cell>
            <table:table-cell table:style-name="Cell122">
              <text:p text:style-name="P269"><text:span text:style-name="T269_1">Moderately<text:s/></text:span><text:span text:style-name="T269_2">Exceeded:<text:s/></text:span></text:p>
              <text:p text:style-name="P270"><text:span text:style-name="T270_1">2</text:span><text:span text:style-name="T270_2"><text:s/>grantees<text:s/>have<text:s/>started<text:s/>conversations<text:s/>with<text:s/>investors</text:span><text:span text:style-name="T270_3">.</text:span></text:p>
            </table:table-cell>
          </table:table-row>
        </table:table>
        <text:h text:style-name="P271" text:outline-level="2"><text:span text:style-name="T271_1">Briefly<text:s/>describe<text:s/>the<text:s/>output’s<text:s/>activities<text:s/>and<text:s/>provide<text:s/>supporting<text:s/>narrative<text:s/>for<text:s/>the<text:s/>score</text:span></text:h>
        <text:h text:style-name="P272" text:outline-level="3"><text:span text:style-name="T272_1">Indicator<text:s/></text:span><text:span text:style-name="T272_2">7.1</text:span><text:span text:style-name="T272_3">:</text:span><text:span text:style-name="T272_4"><text:s/></text:span><text:span text:style-name="T272_5">Product<text:s/>Innovation</text:span><text:span text:style-name="T272_6"><text:s/></text:span><text:span text:style-name="T272_7">–<text:s/></text:span><text:span text:style-name="T272_8">Manufacturers<text:s/>and<text:s/>product<text:s/>innovators<text:s/>are<text:s/>investing<text:s/>in<text:s/>developing<text:s/>concentrators<text:s/>in<text:s/>line<text:s/>with<text:s/>TPP<text:s/>specifications</text:span></text:h>
        <text:p text:style-name="P273"><text:span text:style-name="T273_1">This<text:s/>output<text:s/>was<text:s/></text:span><text:span text:style-name="T273_2">met</text:span><text:span text:style-name="T273_3">.<text:s text:c="2"/></text:span><text:span text:style-name="T273_4">After<text:s/></text:span><text:span text:style-name="T273_5">the<text:s/>Oxygen<text:s/>CoLab<text:s/></text:span><text:span text:style-name="T273_6">successfully<text:s/></text:span><text:span text:style-name="T273_7">support</text:span><text:span text:style-name="T273_8">ed</text:span><text:span text:style-name="T273_9"><text:s/>the<text:s/>PulmO2’s<text:s/>development<text:s/>last<text:s/>year</text:span><text:span text:style-name="T273_10">,</text:span><text:span text:style-name="T273_11"><text:s/></text:span><text:span text:style-name="T273_12">UNCEF<text:s/>have<text:s/>distributed<text:s/>2</text:span><text:span text:style-name="T273_13">,</text:span><text:span text:style-name="T273_14">000<text:s/>PulmO2s<text:s/>across<text:s/>2</text:span><text:span text:style-name="T273_15">3</text:span><text:span text:style-name="T273_16"><text:s/>countries</text:span><text:span text:style-name="T273_17">.</text:span></text:p>
        <text:p text:style-name="P274"><text:span text:style-name="T274_1">T</text:span><text:span text:style-name="T274_2">he<text:s/>Oxygen<text:s/>CoLab</text:span><text:span text:style-name="T274_3"><text:s/>has<text:s/>started<text:s/>the<text:s/>process<text:s/>of<text:s/>g</text:span><text:span text:style-name="T274_4">enerati</text:span><text:span text:style-name="T274_5">ng<text:s/></text:span><text:span text:style-name="T274_6">field<text:s/></text:span><text:span text:style-name="T274_7">evidence</text:span><text:span text:style-name="T274_8"><text:s/></text:span><text:span text:style-name="T274_9">on<text:s/></text:span><text:span text:style-name="T274_10">the<text:s/></text:span><text:span text:style-name="T274_11">relative<text:s/></text:span><text:span text:style-name="T274_12">performance<text:s/>and<text:s/>cost-effectiveness</text:span><text:span text:style-name="T274_13"><text:s/>of<text:s/>the<text:s/></text:span><text:span text:style-name="T274_14">2</text:span><text:span text:style-name="T274_15">,</text:span><text:span text:style-name="T274_16">000<text:s/></text:span><text:span text:style-name="T274_17">PulmO2<text:s/></text:span><text:span text:style-name="T274_18">deployed</text:span><text:span text:style-name="T274_19"><text:s/>concentrators</text:span><text:span text:style-name="T274_20"><text:s/>in<text:s/>Uganda<text:s/>and<text:s/>Malawi</text:span><text:span text:style-name="T274_21">.<text:s/>W</text:span><text:span text:style-name="T274_22">orking<text:s/>with<text:s/>evidence<text:s/>partners<text:s/>Karolinska<text:s/></text:span><text:span text:style-name="T274_23">Institute</text:span><text:span text:style-name="T274_24"><text:s/>and<text:s/>Makerere<text:s/>University</text:span><text:span text:style-name="T274_25">,</text:span><text:span text:style-name="T274_26"><text:s/></text:span><text:span text:style-name="T274_27">baseline</text:span><text:span text:style-name="T274_28"><text:s/>studie</text:span><text:span text:style-name="T274_29">s<text:s/>have<text:s/>taken<text:s/>place<text:s/>in<text:s/>Uganda<text:s/>with<text:s/>ethical<text:s/>approvals<text:s/>being<text:s/>sought<text:s/>in<text:s/>Malawi</text:span><text:span text:style-name="T274_30">.</text:span></text:p>
        <text:p text:style-name="P275"><text:span text:style-name="T275_1">T</text:span><text:span text:style-name="T275_2">he<text:s/>Oxygen<text:s/>CoLab<text:s/>gave<text:s/></text:span><text:span text:style-name="T275_3">R&amp;D<text:s/>grant<text:s/>funding<text:s/></text:span><text:span text:style-name="T275_4">to<text:s/></text:span><text:span text:style-name="T275_5">three<text:s/>innovations</text:span><text:span text:style-name="T275_6"><text:s/></text:span><text:span text:style-name="T275_7">that<text:s/>support<text:s/>the<text:s/>sustainability<text:s/>of<text:s/></text:span><text:span text:style-name="T275_8">concentrators</text:span><text:span text:style-name="T275_9">.<text:s text:c="2"/></text:span><text:span text:style-name="T275_10">The<text:s/>Oxygen<text:s/>Alliance<text:s/></text:span><text:span text:style-name="T275_11">has<text:s/></text:span><text:span text:style-name="T275_12">launched<text:s/>the<text:s/></text:span><text:span text:style-name="T275_13"><text:a xlink:type="simple" xlink:href="https://oxygenalliance.org/bme-konza-app/"><text:span text:style-name="T275_14">BME<text:s/>Konza<text:s/>App</text:span></text:a></text:span><text:span text:style-name="T275_15"><text:s/>which<text:s/>provides<text:s/>a<text:s/>hub<text:s/>for<text:s/>Biomedical<text:s/>Engineers<text:s/>to<text:s/>access<text:s/>support<text:s/>and<text:s/>guidance<text:s/>on<text:s/>concentrator<text:s/>repair.<text:s text:c="2"/></text:span><text:span text:style-name="T275_16"><text:a xlink:type="simple" xlink:href="https://freo2.org/products-innovations"><text:span text:style-name="T275_17">FREO2’s</text:span></text:a></text:span><text:span text:style-name="T275_18"><text:s/>Remote<text:s/>Monitoring<text:s/>System<text:s/>and<text:s/></text:span><text:span text:style-name="T275_19">Low<text:s/>Pressure</text:span><text:span text:style-name="T275_20"><text:s/>Oxygen<text:s/>Storage<text:s/>system<text:s/></text:span><text:span text:style-name="T275_21">help</text:span><text:span text:style-name="T275_22"><text:s/>deliver<text:s/>100%<text:s/>oxygen<text:s/>up<text:s/>time.<text:s/></text:span><text:span text:style-name="T275_23">20<text:s/>units<text:s/>of<text:s/></text:span><text:span text:style-name="T275_24"><text:a xlink:type="simple" xlink:href="https://freo2.org/products-innovations"><text:span text:style-name="T275_25">FREO2’s<text:s/>CoLab<text:s/>supported<text:s/>Remote<text:s/>Monitoring<text:s/>System</text:span></text:a></text:span><text:span text:style-name="T275_26"><text:s/>have<text:s/>been<text:s/>deployed<text:s/>in<text:s/>Uganda<text:s/>for<text:s/>testing</text:span><text:span text:style-name="T275_27">.</text:span><text:span text:style-name="T275_28"><text:s/></text:span></text:p>
        <text:h text:style-name="P276" text:outline-level="3"><text:span text:style-name="T276_1">Indicator<text:s/></text:span><text:span text:style-name="T276_2">7.2</text:span><text:span text:style-name="T276_3">:</text:span><text:span text:style-name="T276_4"><text:s/></text:span><text:span text:style-name="T276_5">Government<text:s/>Support<text:s/>and<text:s/>A</text:span><text:span text:style-name="T276_6">dvocacy</text:span><text:span text:style-name="T276_7"><text:s/>–<text:s/></text:span><text:span text:style-name="T276_8">G</text:span><text:span text:style-name="T276_9">overnments<text:s/>at<text:s/>national<text:s/>and<text:s/>subnational<text:s/>levels<text:s/>are<text:s/>advocating<text:s/>for<text:s/>the<text:s/>increased<text:s/>investment<text:s/>and<text:s/>procurement<text:s/>of<text:s/>fit-for-purpose<text:s/>oxygen<text:s/>concentrators<text:s/>under<text:s/>services-based<text:s/>models<text:s/>(e.g.<text:s/>OaaS)</text:span></text:h>
        <text:p text:style-name="P277"><text:span text:style-name="T277_1">This<text:s/>output<text:s/>has<text:s/>been<text:s/></text:span><text:span text:style-name="T277_2">met<text:s/></text:span><text:span text:style-name="T277_3">–<text:s/>through<text:s/></text:span><text:span text:style-name="T277_4">the<text:s/></text:span><text:span text:style-name="T277_5">“Country<text:s/>CoLabs”<text:s/>in<text:s/>Uganda<text:s/>and<text:s/>Kenya</text:span><text:span text:style-name="T277_6">,</text:span><text:span text:style-name="T277_7"><text:s/></text:span><text:span text:style-name="T277_8">the<text:s/>Uganda<text:s/>National<text:s/>Government<text:s/>and<text:s/>two<text:s/>subnational<text:s/>governments</text:span><text:span text:style-name="T277_9"><text:s/>in<text:s/>Kenya</text:span><text:span text:style-name="T277_10"><text:s/>have<text:s/>been<text:s/></text:span><text:span text:style-name="T277_11">working<text:s/>with<text:s/>the<text:s/></text:span><text:span text:style-name="T277_12">Oxygen<text:s/></text:span><text:span text:style-name="T277_13">CoLab<text:s/>and<text:s/>partners<text:s/>to<text:s/>advocate<text:s/>for<text:s/>O2aaS<text:s/>within<text:s/>government<text:s/>and<text:s/>publicly</text:span><text:span text:style-name="T277_14">.</text:span><text:span text:style-name="T277_15"><text:s/>This<text:s/>has<text:s/>included<text:s/></text:span><text:span text:style-name="T277_16">Kenya<text:s/></text:span><text:span text:style-name="T277_17">M</text:span><text:span text:style-name="T277_18">inistry<text:s/>of<text:s/>Health</text:span><text:span text:style-name="T277_19"><text:s/>roundtables<text:s/>to<text:s/>share<text:s/>the<text:s/>importance<text:s/>of<text:s/>having<text:s/>O2aaS<text:s/>be<text:s/>included<text:s/>in<text:s/>facility<text:s/>blueprints<text:s/>and<text:s/>budgets.</text:span><text:span text:style-name="T277_20"><text:s text:c="2"/>See<text:s/></text:span><text:bookmark-ref text:reference-format="text" text:ref-name="Box3">Box 3</text:bookmark-ref><text:span text:style-name="T277_21">.</text:span></text:p>
        <table:table table:style-name="Table9">
          <table:table-column table:style-name="Column30"/>
          <table:table-row table:style-name="Row48">
            <table:table-cell table:style-name="Cell123">
              <text:p text:style-name="P278"><text:bookmark-start text:name="Box3"/><text:span text:style-name="T278_1">Box<text:s/></text:span><text:span text:style-name="T278_2">3</text:span><text:bookmark-end text:name="Box3"/><text:span text:style-name="T278_3">:<text:s/>National<text:s/>governments<text:s/>backing<text:s/>innovative<text:s/>oxygen<text:s/>service<text:s/>models<text:s/></text:span></text:p>
              <text:p text:style-name="P279"><draw:frame svg:x="0cm" svg:y="0cm" svg:width="8.043cm" svg:height="5.715cm" draw:style-name="FR4" text:anchor-type="as-char" draw:z-index="0"><draw:image xlink:href="Pictures/image4.jpeg" xlink:type="simple" xlink:show="embed" xlink:actuate="onLoad"/></draw:frame><text:span text:style-name="T279_1"><text:s/></text:span><draw:frame svg:x="0cm" svg:y="0cm" svg:width="9.34cm" svg:height="5.741cm" draw:style-name="FR5" text:anchor-type="as-char" draw:z-index="0"><draw:image xlink:href="Pictures/image5.jpeg" xlink:type="simple" xlink:show="embed" xlink:actuate="onLoad"/></draw:frame></text:p>
              <text:p text:style-name="P280"><text:span text:style-name="T280_1">In<text:s/>Uganda,<text:s/>The<text:s/>Oxygen<text:s/>CoLab<text:s/>has<text:s/>partnered<text:s/>with<text:s/>the<text:s/>Ministry<text:s/>of<text:s/>Health<text:s/>and<text:s/>UNICEF<text:s/>who<text:s/>are<text:s/>funding<text:s/>FREO2<text:s/>to<text:s/>implement<text:s/>Oxygen-as-a-Service<text:s/>(O2aaS)<text:s/>nationwide.<text:s/>The<text:s/>Oxygen<text:s/>CoLab<text:s/>brought<text:s/>in<text:s/>Makerere<text:s/>University<text:s/>to<text:s/>gather<text:s/></text:span><text:span text:style-name="T280_2">evidence<text:s/></text:span><text:span text:style-name="T280_3">to<text:s/>assess<text:s/>the<text:s/>model’s<text:s/>effectiveness<text:s/>and<text:s/></text:span><text:span text:style-name="T280_4">long-term</text:span><text:span text:style-name="T280_5"><text:s/>sustainability.</text:span></text:p>
              <text:p text:style-name="P281"><text:span text:style-name="T281_1">In<text:s/>Kenya<text:s/>the<text:s/>Oxygen<text:s/>CoLab<text:s/>has<text:s/>Signed<text:s/>MoUs<text:s/>with<text:s/>two<text:s/>Kenyan<text:s/>counties<text:s/>and<text:s/>are<text:s/>deploying<text:s/>and<text:s/>evaluating<text:s/>O2aaS<text:s/>across<text:s/>16<text:s/>facilities,<text:s/>alongside<text:s/>academic<text:s/>evaluation.</text:span></text:p>
            </table:table-cell>
          </table:table-row>
        </table:table>
        <text:h text:style-name="P282" text:outline-level="3"><text:span text:style-name="T282_1">Indicator<text:s/></text:span><text:span text:style-name="T282_2">7.3</text:span><text:span text:style-name="T282_3">:</text:span><text:span text:style-name="T282_4"><text:s/></text:span><text:span text:style-name="T282_5">Global<text:s/>Sharing<text:s/>of<text:s/></text:span><text:span text:style-name="T282_6">O2aaS<text:s/>Evidence</text:span><text:span text:style-name="T282_7"><text:s/></text:span><text:span text:style-name="T282_8">–<text:s/></text:span><text:span text:style-name="T282_9">Recommendations<text:s/>about<text:s/>the<text:s/>use<text:s/>cases<text:s/>for<text:s/>oxygen<text:s/>as<text:s/>a<text:s/>service<text:s/>exist<text:s/>and<text:s/>are<text:s/>being<text:s/>shared<text:s/>by<text:s/>global<text:s/>thought-makers.</text:span><text:span text:style-name="T282_10"><text:s/></text:span></text:h>
        <text:p text:style-name="P283"><text:span text:style-name="T283_1">This<text:s/>output<text:s/>has<text:s/>been<text:s/></text:span><text:span text:style-name="T283_2">significantly<text:s/>exceeded</text:span><text:span text:style-name="T283_3"><text:s/>expectati</text:span><text:span text:style-name="T283_4">on</text:span><text:span text:style-name="T283_5">s</text:span><text:span text:style-name="T283_6">,<text:s/>with<text:s/></text:span><text:span text:style-name="T283_7">CoLab<text:s/>produced<text:s/>a</text:span><text:span text:style-name="T283_8">cademic<text:s/>evidence<text:s/>on<text:s/>O2aaS<text:s/></text:span><text:span text:style-name="T283_9">being<text:s/>included<text:s/></text:span><text:span text:style-name="T283_10">in<text:s/>key<text:s/>global<text:s/></text:span><text:span text:style-name="T283_11">activities<text:s/>and<text:s/>discussions</text:span><text:span text:style-name="T283_12">.</text:span></text:p>
        <text:p text:style-name="P284"><text:span text:style-name="T284_1">The<text:s/>key<text:s/></text:span><text:span text:style-name="T284_2">global<text:s/>sharing<text:s/></text:span><text:span text:style-name="T284_3">highlights<text:s/>are<text:s/>captured<text:s/>in<text:s/></text:span><text:span text:style-name="T284_4">Box<text:s/>4</text:span><text:span text:style-name="T284_5"><text:s/>below.</text:span></text:p>
        <text:p text:style-name="P285"><text:span text:style-name="T285_1">The<text:s/>Oxygen<text:s/>CoLab<text:s/>has<text:s/>also:</text:span></text:p>
        <text:list text:style-name="LS1" xml:id="list13">
          <text:list-item>
            <text:p text:style-name="P286"><text:span text:style-name="T286_1">l</text:span><text:span text:style-name="T286_2">aunched<text:s/>the<text:s/></text:span><text:span text:style-name="T286_3"><text:a xlink:type="simple" xlink:href="https://oxygencolab.substack.com/p/breathing-room-a-note-from-the-oxygen?utm_campaign=email-half-post&amp;r=9lo11&amp;utm_source=substack&amp;utm_medium=email"><text:span text:style-name="T286_4">"Breathing<text:s/>Room"<text:s/>newsletter</text:span></text:a></text:span><text:span text:style-name="T286_5"><text:s/></text:span><text:span text:style-name="T286_6">with<text:s/>a<text:s/>healthy<text:s/>42%<text:s/>initial<text:s/>open<text:s/>rate.</text:span></text:p>
          </text:list-item>
          <text:list-item>
            <text:p text:style-name="P287"><text:span text:style-name="T287_1">c</text:span><text:span text:style-name="T287_2">aptured<text:s/>early<text:s/>market<text:s/>learnings<text:s/>through<text:s/>a<text:s/>documentary<text:s/>and<text:s/>5-part<text:s/>mini<text:s/>video<text:s/>series</text:span><text:span text:style-name="T287_3">:</text:span><text:span text:style-name="T287_4">-</text:span><text:span text:style-name="T287_5"><text:s/></text:span><text:span text:style-name="T287_6"><text:a xlink:type="simple" xlink:href="https://youtu.be/MaVpMZ58jcU,"><text:span text:style-name="T287_7">https://youtu.be/MaVpMZ58jcU,</text:span></text:a></text:span><text:span text:style-name="T287_8"><text:s/></text:span></text:p>
          </text:list-item>
        </text:list>
        <text:p text:style-name="P288"><text:span text:style-name="T288_1">The<text:s/></text:span><text:span text:style-name="T288_2">appetite<text:s/>for<text:s/>CoLab<text:s/>research<text:s/></text:span><text:span text:style-name="T288_3">demonstrates<text:s/>that<text:s/></text:span><text:span text:style-name="T288_4">it<text:s/>is<text:s/></text:span><text:span text:style-name="T288_5">a)<text:s/>filling<text:s/>a<text:s/>need<text:s/>surrounding<text:s/>evidence<text:s/>on<text:s/>the<text:s/>sustainability<text:s/>of<text:s/>oxygen<text:s/>services<text:s/>and<text:s/>b)<text:s/>aligning<text:s/></text:span><text:span text:style-name="T288_6">resonating<text:s/>with<text:s/>key<text:s/></text:span><text:span text:style-name="T288_7">global<text:s/></text:span><text:span text:style-name="T288_8">actors<text:s/>(i.e.<text:s/></text:span><text:span text:style-name="T288_9">the<text:s/>Lancet<text:s/>Commission<text:s/>recommendations</text:span><text:span text:style-name="T288_10">).</text:span></text:p>
        <table:table table:style-name="Table10">
          <table:table-column table:style-name="Column31"/>
          <table:table-row table:style-name="Row49">
            <table:table-cell table:style-name="Cell124">
              <text:p text:style-name="P289"><text:bookmark-start text:name="Box4"/><text:span text:style-name="T289_1">Box<text:s/></text:span><text:span text:style-name="T289_2">4</text:span><text:bookmark-end text:name="Box4"/><text:span text:style-name="T289_3">:</text:span><text:span text:style-name="T289_4"><text:s/></text:span><text:span text:style-name="T289_5">Oxygen<text:s/>CoLab’s<text:s/>research<text:s/></text:span><text:span text:style-name="T289_6">is<text:s/></text:span><text:span text:style-name="T289_7">driving<text:s/>global<text:s/>policy<text:s/>and<text:s/>investment<text:s/></text:span></text:p>
              <text:p text:style-name="P290"><draw:frame svg:x="-0.026cm" svg:y="-0.026cm" svg:width="2.435cm" svg:height="3.253cm" draw:style-name="FR6" text:anchor-type="as-char" draw:z-index="0"><draw:image xlink:href="Pictures/image6.png" xlink:type="simple" xlink:show="embed" xlink:actuate="onLoad"/></draw:frame><text:span text:style-name="T290_1"><text:s/></text:span><draw:frame svg:x="-0.026cm" svg:y="-0.026cm" svg:width="2.461cm" svg:height="3.251cm" draw:style-name="FR7" text:anchor-type="as-char" draw:z-index="0"><draw:image xlink:href="Pictures/image7.png" xlink:type="simple" xlink:show="embed" xlink:actuate="onLoad"/></draw:frame><text:span text:style-name="T290_2"><text:s/></text:span><draw:frame svg:x="-0.026cm" svg:y="-0.026cm" svg:width="4.542cm" svg:height="3.253cm" draw:style-name="FR8" text:anchor-type="as-char" draw:z-index="0"><draw:image xlink:href="Pictures/image8.png" xlink:type="simple" xlink:show="embed" xlink:actuate="onLoad"/></draw:frame><text:span text:style-name="T290_3"><text:s/></text:span><draw:frame svg:x="-0.026cm" svg:y="-0.026cm" svg:width="3.32cm" svg:height="3.253cm" draw:style-name="FR9" text:anchor-type="as-char" draw:z-index="0"><draw:image xlink:href="Pictures/image9.png" xlink:type="simple" xlink:show="embed" xlink:actuate="onLoad"/></draw:frame><text:span text:style-name="T290_4"><text:s/></text:span><draw:frame svg:x="0cm" svg:y="0cm" svg:width="4.094cm" svg:height="3.2cm" draw:style-name="FR10" text:anchor-type="as-char" draw:z-index="0"><draw:image xlink:href="Pictures/image10.png" xlink:type="simple" xlink:show="embed" xlink:actuate="onLoad"/><svg:desc>A close-up of a person's hand

AI-generated content may be incorrect., Picture</svg:desc></draw:frame></text:p>
              <text:p text:style-name="P291"><text:span text:style-name="T291_1"><text:a xlink:type="simple" office:target-frame-name="_blank" xlink:href=""><text:span text:style-name="T291_2">The<text:s/>Lancet<text:s/>Global<text:s/>Health<text:s/>Commission<text:s/>on<text:s/>Medical<text:s/>Oxygen<text:s/>Security</text:span></text:a></text:span><text:span text:style-name="T291_3"><text:s/></text:span><text:span text:style-name="T291_4">is<text:s/>the<text:s/>first<text:s/>ever<text:s/>Global<text:s/>Commission<text:s/>looking<text:s/>at<text:s/>the<text:s/>landscape<text:s/>of<text:s/>medical<text:s/>oxygen<text:s/>delivery,<text:s/>particularly<text:s/>in<text:s/>LMICs.<text:s/>It’s<text:s/>release<text:s/>and<text:s/>recommendations<text:s/>for<text:s/>innovators,<text:s/>policy<text:s/>makers<text:s/>and<text:s/>academics<text:s/>in<text:s/>the<text:s/>sector<text:s/>highlight<text:s/>the<text:s/>work<text:s/>done<text:s/>to<text:s/>make<text:s/>oxygen<text:s/>more<text:s/>accessible<text:s/>in<text:s/>LMICs</text:span><text:span text:style-name="T291_5">.<text:s text:c="2"/>The<text:s/>commission<text:s/>referenced<text:s/>the<text:s/>launch<text:s/>of<text:s/>the<text:s/>PulmO2<text:s/>and<text:s/>case<text:s/>studies<text:s/>of<text:s/>the<text:s/>Oxygen<text:s/>CoLab’s<text:s/>grantees,<text:s/>with<text:s/>recognition<text:s/>of<text:s/>FCDO’s<text:s/>contribution.<text:s text:c="2"/>The<text:s/>work<text:s/>is<text:s/>recognised<text:s/>in<text:s/>the<text:s/></text:span><text:span text:style-name="T291_6"><text:a xlink:type="simple" xlink:href="https://docs.google.com/document/d/17IBaeQyCsKkbYOug14ijvUt467Crsrrmmto4LpkZOR4/edit#heading=h.isz7g2o0x3sn"><text:span text:style-name="T291_7">Scientific<text:s/>viewpoint<text:s/>on<text:s/>Oxygen-as-a-Service’</text:span></text:a></text:span><text:span text:style-name="T291_8"><text:s/>–<text:s/>the<text:s/>only<text:s/>academic<text:s/>paper<text:s/>on<text:s/>the<text:s/>sustainability<text:s/>of<text:s/>O2aaS.</text:span></text:p>
              <text:p text:style-name="P292"><text:span text:style-name="T292_1">Unitaid's<text:s/>Medical<text:s/>Oxygen<text:s/>Innovation<text:s/>Landscape</text:span><text:span text:style-name="T292_2"><text:s/>explored<text:s/>current<text:s/>gaps<text:s/>in<text:s/>oxygen<text:s/>access<text:s/>and<text:s/>identified<text:s/>emerging<text:s/>technologies<text:s/>and<text:s/>business<text:s/>models<text:s/>that<text:s/>could<text:s/>help<text:s/>close<text:s/>these<text:s/>gaps.<text:s/></text:span><text:span text:style-name="T292_3">The<text:s/>Oxygen<text:s/>CoLab<text:s/>co-authored<text:s/>the<text:s/>chapter<text:s/>on<text:s/>oxygen<text:s/>service<text:s/>models.<text:s text:c="2"/></text:span><text:span text:style-name="T292_4">It<text:s/>went<text:s/>on<text:s/>to<text:s/>inform<text:s/>Unitaid</text:span><text:span text:style-name="T292_5">’</text:span><text:span text:style-name="T292_6">s<text:s/>£20million<text:s/>investment<text:s/>into<text:s/>Oxygen<text:s/>Innovation. </text:span></text:p>
              <text:p text:style-name="P293"><text:span text:style-name="T293_1"><text:a xlink:type="simple" office:target-frame-name="_blank" xlink:href="https://www.who.int/news-room/events/detail/2024/11/26/default-calendar/who-virtual-workshop-series-for-developing-national-medical-oxygen-scale-up-plans"><text:span text:style-name="T293_2">WHO’s<text:s/>capacity<text:s/>building<text:s/>workshops</text:span></text:a></text:span><text:span text:style-name="T293_3"><text:s/>are<text:s/>for<text:s/>national<text:s/>oxygen<text:s/>decision<text:s/>makers<text:s/>developing<text:s/>oxygen<text:s/>roadmaps<text:s/>that<text:s/>articulate<text:s/>the<text:s/>investments<text:s/>they<text:s/>will<text:s/>make<text:s/>in<text:s/>oxygen<text:s/>over<text:s/>the<text:s/>coming<text:s/>decade.<text:s/>The<text:s/>Oxygen<text:s/>CoLab<text:s/>gave<text:s/>a<text:s/>talk<text:s/>on<text:s/>financing<text:s/>and<text:s/>costing<text:s/>strategies<text:s/>for<text:s/>oxygen</text:span><text:span text:style-name="T293_4">.</text:span><text:span text:style-name="T293_5"> </text:span></text:p>
              <text:p text:style-name="P294"><text:span text:style-name="T294_1">The<text:s/></text:span><text:span text:style-name="T294_2"><text:a xlink:type="simple" office:target-frame-name="_blank" xlink:href="https://www.weforum.org/stories/2024/11/how-covid-19-unleashed-a-wave-of-medical-oxygen-innovation/"><text:span text:style-name="T294_3">World<text:s/>Economic<text:s/>Forum<text:s/>article</text:span></text:a></text:span><text:span text:style-name="T294_4"><text:s/>featuring<text:s/>Oxygen<text:s/>CoLab’s<text:s/>work<text:s/>was<text:s/>written<text:s/>by<text:s/>an<text:s/>Oxygen<text:s/>CoLab<text:s/>board<text:s/>member<text:s/>Evan<text:s/>Spark-DePass<text:s/>from<text:s/>Unitaid.<text:s/></text:span><text:span text:style-name="T294_5">He<text:s/>outlines<text:s/>how<text:s/>the<text:s/>COVID-19<text:s/>crisis<text:s/>sparked<text:s/>a<text:s/>global<text:s/>re-evaluation<text:s/>of<text:s/>how<text:s/>to<text:s/>deliver<text:s/>oxygen,<text:s/>and<text:s/>the<text:s/>significant<text:s/>resulting<text:s/>innovations<text:s/>in<text:s/>medical<text:s/>oxygen<text:s/>delivery.</text:span></text:p>
              <text:p text:style-name="P295"><text:span text:style-name="T295_1">The<text:s/>Oxygen<text:s/>CoLab<text:s/>has<text:s/>launched<text:s/>the</text:span><text:span text:style-name="T295_2"><text:a xlink:type="simple" xlink:href="https://www.makingbetterfutures.org/theoxygenconcentratordirectory"><text:span text:style-name="T295_3"><text:s/></text:span><text:span text:style-name="T295_4">Oxygen<text:s/>Concentrator<text:s/>Directory<text:s/>(OCD)</text:span></text:a></text:span><text:span text:style-name="T295_5"><text:s/>based<text:s/>on<text:s/>results<text:s/>of<text:s/>the<text:s/>comparative<text:s/>lab<text:s/>testing<text:s/>of<text:s/>common<text:s/>oxygen<text:s/>concentrators,<text:s/>scored<text:s/>against<text:s/>UNICEF’s<text:s/>Target<text:s/>Product<text:s/>Profile<text:s/>for<text:s/>low<text:s/>resource<text:s/>settings.<text:s text:c="2"/>The<text:s/>OCD<text:s/>has<text:s/>been<text:s/>presented<text:s/>at<text:s/>major<text:s/>events<text:s/>including<text:s/></text:span><text:span text:style-name="T295_6">the</text:span><text:span text:style-name="T295_7"><text:s/></text:span><text:span text:style-name="T295_8"><text:a xlink:type="simple" xlink:href="https://events.theiet.org/events/appropriate-healthcare-technologies-for-low-resource-settings-2024-session-1/"><text:span text:style-name="T295_9">AHT2024</text:span></text:a></text:span><text:span text:style-name="T295_10"><text:s/>by<text:s/>Institute<text:s/>of<text:s/>Engineering<text:s/>and<text:s/>Technology,<text:s/>Every<text:s/>Breath<text:s/>Counts<text:s/>Coalition<text:s/>and<text:s/>a<text:s/></text:span><text:span text:style-name="T295_11">World<text:s/></text:span><text:span text:style-name="T295_12"><text:a xlink:type="simple" xlink:href="https://www.linkedin.com/posts/the-academy-of-public-health-the-aph-%E2%9A%95%EF%B8%8F-b63428172_worldoxygenday-activity-7247904064498241537-yJHv?utm_source=share&amp;utm_medium=member_desktop"><text:span text:style-name="T295_13">Oxygen<text:s/>Day<text:s/>seminar<text:s/>run<text:s/>by<text:s/>the<text:s/>West<text:s/>African<text:s/>Institute<text:s/>of<text:s/>Public<text:s/>Health</text:span></text:a></text:span><text:span text:style-name="T295_14">.<text:s/></text:span><text:span text:style-name="T295_15">The<text:s/>Oxygen<text:s/>CoLab</text:span><text:span text:style-name="T295_16"><text:s/>presented<text:s/>in<text:s/>person<text:s/>at<text:s/></text:span><text:span text:style-name="T295_17"><text:a xlink:type="simple" xlink:href="https://www.amett.co.tz/events"><text:span text:style-name="T295_18">AMETT,</text:span><text:span text:style-name="T295_19"><text:s/></text:span></text:a></text:span><text:span text:style-name="T295_20">the<text:s/>leading<text:s/>East<text:s/>African<text:s/>Conference<text:s/>for<text:s/>Healthcare<text:s/>Engineering,</text:span><text:span text:style-name="T295_21"><text:s/>reinforcing<text:s/>its<text:s/>leadership<text:s/>in<text:s/>oxygen<text:s/>access<text:s/>solutions.</text:span><text:span text:style-name="T295_22"><text:s text:c="2"/>Already<text:s/>reaching<text:s/>over<text:s/>300<text:s/>people<text:s/>across<text:s/>47<text:s/>countries,<text:s/>the<text:s/>OCD<text:s/>is<text:s/>expected<text:s/>to<text:s/>empower<text:s/>stakeholders<text:s/>like<text:s/>global<text:s/>health<text:s/>officials<text:s/>and<text:s/>Ministries<text:s/>of<text:s/>Health<text:s/>to<text:s/>make<text:s/>evidence-based<text:s/>investment<text:s/>decisions,<text:s/>increase<text:s/>equipment<text:s/>longevity,<text:s/>and<text:s/>ultimately<text:s/>improve<text:s/>oxygen<text:s/>access<text:s/>and<text:s/>equity<text:s/>in<text:s/>underserved<text:s/>regions.</text:span></text:p>
            </table:table-cell>
          </table:table-row>
        </table:table>
        <text:h text:style-name="P296" text:outline-level="3"><text:span text:style-name="T296_1">Indicator<text:s/></text:span><text:span text:style-name="T296_2">7.4</text:span><text:span text:style-name="T296_3">:<text:s/></text:span><text:span text:style-name="T296_4">O2aaS<text:s/></text:span><text:span text:style-name="T296_5">–<text:s/></text:span><text:span text:style-name="T296_6">Health<text:s/>care<text:s/>workers<text:s/>have<text:s/>consistent,<text:s/>reliable<text:s/>access<text:s/>to<text:s/>oxygen,<text:s/>and<text:s/>the<text:s/>capacity<text:s/>to<text:s/>be<text:s/>able<text:s/>to<text:s/>provide<text:s/>oxygen<text:s/>for<text:s/>hypoxemic<text:s/>patients.</text:span></text:h>
        <text:p text:style-name="P297"><text:span text:style-name="T297_1">Over<text:s/>the<text:s/>past<text:s/>year,<text:s/>the<text:s/>O2aaS<text:s/>portfolio<text:s/>has<text:s/>moved<text:s/>from<text:s/>testing<text:s/>to<text:s/>validating<text:s/>revenue<text:s/>models<text:s/>by<text:s/>acquiring<text:s/>paying<text:s/>customers<text:s/>and<text:s/>generating<text:s/>revenue.<text:s/></text:span><text:span text:style-name="T297_2"><text:s/>This<text:s/>output<text:s/>has<text:s/></text:span><text:span text:style-name="T297_3">moderately<text:s/>exceeded<text:s/>expectations</text:span><text:span text:style-name="T297_4"><text:s/>with<text:s/></text:span><text:span text:style-name="T297_5">HealthPort</text:span><text:span text:style-name="T297_6">,<text:s/>FREO2,<text:s/>and<text:s/></text:span><text:span text:style-name="T297_7">ICChange</text:span><text:span text:style-name="T297_8">/AFHIA<text:s/>now<text:s/>hav</text:span><text:span text:style-name="T297_9">ing</text:span><text:span text:style-name="T297_10"><text:s/>validated<text:s/>revenue<text:s/>models</text:span><text:span text:style-name="T297_11"><text:s/>(against<text:s/>a<text:s/>target<text:s/>of<text:s/>2<text:s/>grantees)</text:span><text:span text:style-name="T297_12">.</text:span><text:span text:style-name="T297_13"><text:s/>Notable<text:s/></text:span><text:span text:style-name="T297_14">successes<text:s/>include:</text:span></text:p>
        <text:list text:style-name="LS1" xml:id="list15">
          <text:list-item>
            <text:p text:style-name="P298"><text:span text:style-name="T298_1">HealthPort<text:s/>has<text:s/>retained<text:s/>all<text:s/>six<text:s/>revenue-generating<text:s/>facilities,<text:s/>treated<text:s/>2,431<text:s/>patients,<text:s/>and<text:s/>trained<text:s/>over<text:s/>250<text:s/>healthcare<text:s/>workers.<text:s/>They<text:s/>have<text:s/>validated<text:s/>a<text:s/>hybrid<text:s/>subscription<text:s/>and<text:s/>service<text:s/>contract<text:s/>model<text:s/>tailored<text:s/>to<text:s/>each<text:s/>facility.<text:s/>Without<text:s/>further<text:s/>investment,<text:s/>they<text:s/>are<text:s/>projected<text:s/>to<text:s/>break<text:s/>even<text:s/>in<text:s/>4–5<text:s/>years,<text:s/>or<text:s/>3<text:s/>years<text:s/>with<text:s/>additional<text:s/>investment.</text:span><text:span text:style-name="T298_2"><text:s text:c="2"/>See<text:s/></text:span><text:bookmark-ref text:reference-format="text" text:ref-name="Box2">Box 2</text:bookmark-ref><text:span text:style-name="T298_3"><text:s/>on<text:s/>page</text:span><text:span text:style-name="T298_4"><text:s/></text:span><text:bookmark-ref text:reference-format="page" text:ref-name="Box2">3</text:bookmark-ref><text:span text:style-name="T298_5">.</text:span></text:p>
          </text:list-item>
          <text:list-item>
            <text:p text:style-name="P299"><text:span text:style-name="T299_1">ICChange</text:span><text:span text:style-name="T299_2">/AFHIA<text:s/>operate<text:s/>a<text:s/>functioning<text:s/>Oxygen<text:s/>Service<text:s/>Centre<text:s/>(OSC)<text:s/>in<text:s/></text:span><text:span text:style-name="T299_3">Kambuga</text:span><text:span text:style-name="T299_4">,<text:s/>Uganda,<text:s/>with<text:s/>four<text:s/>solar-powered<text:s/>O2Cubes<text:s/>delivering<text:s/></text:span><text:span text:style-name="T299_5"><text:s/>approximately<text:s/></text:span><text:span text:style-name="T299_6">20<text:s/>cylinders<text:s/>per<text:s/>week<text:s/>to<text:s/>a<text:s/>mix<text:s/>of<text:s/>paying<text:s/>hospital</text:span><text:span text:style-name="T299_7">,<text:s/></text:span><text:span text:style-name="T299_8">clinics<text:s/></text:span><text:span text:style-name="T299_9">and<text:s/></text:span><text:span text:style-name="T299_10">industrial<text:s/>clients.</text:span><text:span text:style-name="T299_11"><text:s/>Industrial<text:s/></text:span><text:span text:style-name="T299_12">oxygen<text:s/></text:span><text:span text:style-name="T299_13">clients<text:s/>are<text:s/>less<text:s/>price-sensitive<text:s/></text:span><text:span text:style-name="T299_14">than<text:s/>medical<text:s/>clients</text:span><text:span text:style-name="T299_15">,<text:s/></text:span><text:span text:style-name="T299_16">being<text:s/>willing<text:s/>to<text:s/></text:span><text:span text:style-name="T299_17">pay<text:s/></text:span><text:span text:style-name="T299_18">up<text:s/>to<text:s/>2.3<text:s/>times<text:s/>the<text:s/>price</text:span><text:span text:style-name="T299_19">,<text:s/>and<text:s/>can<text:s/>therefore<text:s/></text:span><text:span text:style-name="T299_20">cross-subsidise<text:s/>medical<text:s/>oxygen</text:span><text:span text:style-name="T299_21">.</text:span></text:p>
          </text:list-item>
          <text:list-item>
            <text:p text:style-name="P300"><text:span text:style-name="T300_1">FRE</text:span><text:span text:style-name="T300_2">O</text:span><text:span text:style-name="T300_3">2<text:s/></text:span><text:span text:style-name="T300_4">secured<text:s/></text:span><text:span text:style-name="T300_5">the<text:s/>first<text:s/>of<text:s/>its<text:s/>kind<text:s/>O2aaS<text:s/>service<text:s/>contract<text:s/></text:span><text:span text:style-name="T300_6">of<text:s/>$1.2m</text:span><text:span text:style-name="T300_7"><text:s/>to<text:s/>service<text:s/></text:span><text:span text:style-name="T300_8">35</text:span><text:span text:style-name="T300_9"><text:s/>sites<text:s/></text:span><text:span text:style-name="T300_10">co-selected<text:s/>with<text:s/>Uganda’s<text:s/>MoH</text:span><text:span text:style-name="T300_11">.<text:s/></text:span><text:span text:style-name="T300_12">They<text:s/>have<text:s/>developed<text:s/>three<text:s/>main<text:s/>revenue<text:s/>models:<text:s/>direct<text:s/>sales<text:s/>to<text:s/>institutional<text:s/>and<text:s/>NGO<text:s/>partners</text:span><text:span text:style-name="T300_13"><text:s/>f</text:span><text:span text:style-name="T300_14">or<text:s/>delivery<text:s/>within<text:s/>existing<text:s/>health<text:s/>programmes</text:span><text:span text:style-name="T300_15"><text:s/>(with<text:s/>ongoing<text:s/>discussions<text:s/>with<text:s/>two<text:s/>NGOs),<text:s/>public<text:s/>sector<text:s/>integration<text:s/>(MOUs<text:s/>with<text:s/>Uganda,<text:s/>Zanzibar,<text:s/>and<text:s/>Tanzania<text:s/></text:span><text:span text:style-name="T300_16">governments<text:s/></text:span><text:span text:style-name="T300_17">for<text:s/>public-private<text:s/>partnerships),<text:s/>and<text:s/></text:span><text:span text:style-name="T300_18">increasingly<text:s/></text:span><text:span text:style-name="T300_19">a<text:s/>modular<text:s/>approach<text:s/>selling<text:s/>standalone<text:s/>products<text:s/>and<text:s/>services<text:s/>to<text:s/>meet<text:s/>facilities’<text:s/>oxygen<text:s/>needs.<text:s/></text:span></text:p>
          </text:list-item>
        </text:list>
        <text:h text:style-name="P301" text:outline-level="3"><text:span text:style-name="T301_1">Indicator<text:s/></text:span><text:span text:style-name="T301_2">7.5</text:span><text:span text:style-name="T301_3">:</text:span><text:span text:style-name="T301_4"><text:s/>Investor<text:s/>Engagement</text:span><text:span text:style-name="T301_5"><text:s/></text:span><text:span text:style-name="T301_6">–<text:s/></text:span><text:span text:style-name="T301_7">Funders<text:s/>understand<text:s/>the<text:s/>value<text:s/>of<text:s/>O2aaS,<text:s/>and<text:s/>design<text:s/>and<text:s/>make<text:s/>accessible<text:s/>diverse<text:s/>types<text:s/>of<text:s/>capital<text:s/>to<text:s/>fund<text:s/>the<text:s/>implementation<text:s/>and<text:s/>scale<text:s/>of<text:s/>O2aaS.</text:span></text:h>
        <text:p text:style-name="P302"><text:span text:style-name="T302_1">This<text:s/>year<text:s/>the<text:s/>O2aaS<text:s/></text:span><text:span text:style-name="T302_2">grantees<text:s/></text:span><text:span text:style-name="T302_3">have<text:s/>been<text:s/></text:span><text:span text:style-name="T302_4">supported<text:s/>to<text:s/></text:span><text:span text:style-name="T302_5">refin</text:span><text:span text:style-name="T302_6">e</text:span><text:span text:style-name="T302_7"><text:s/>their<text:s/>business<text:s/>models<text:s/>and<text:s/>develop</text:span><text:span text:style-name="T302_8"><text:s/></text:span><text:span text:style-name="T302_9">growth<text:s/>strategies</text:span><text:span text:style-name="T302_10"><text:s/></text:span><text:span text:style-name="T302_11">and<text:s/></text:span><text:span text:style-name="T302_12">capacity<text:s/>to<text:s/>scale</text:span><text:span text:style-name="T302_13">,<text:s/>including<text:s/>testing<text:s/>appetite<text:s/>of<text:s/>investors.</text:span><text:span text:style-name="T302_14"><text:s/></text:span><text:span text:style-name="T302_15"><text:s/></text:span><text:span text:style-name="T302_16">Across<text:s/>the<text:s/>portfolio</text:span><text:span text:style-name="T302_17">,</text:span><text:span text:style-name="T302_18"><text:s/></text:span><text:span text:style-name="T302_19">successful<text:s/></text:span><text:span text:style-name="T302_20">treat</text:span><text:span text:style-name="T302_21">ment<text:s/>of</text:span><text:span text:style-name="T302_22"><text:s/></text:span><text:span text:style-name="T302_23">over<text:s/></text:span><text:span text:style-name="T302_24">9</text:span><text:span text:style-name="T302_25">,</text:span><text:span text:style-name="T302_26">500</text:span><text:span text:style-name="T302_27"><text:s/>patients</text:span><text:span text:style-name="T302_28"><text:s/>across</text:span><text:span text:style-name="T302_29"><text:s/></text:span><text:span text:style-name="T302_30">77<text:s/>facilities<text:s/></text:span><text:span text:style-name="T302_31">has<text:s/>helped<text:s/>grantees<text:s/></text:span><text:span text:style-name="T302_32">demonstrate<text:s/>value<text:s/>and<text:s/></text:span><text:span text:style-name="T302_33">rais</text:span><text:span text:style-name="T302_34">e</text:span><text:span text:style-name="T302_35"><text:s/></text:span><text:span text:style-name="T302_36">over</text:span><text:span text:style-name="T302_37"><text:s/></text:span><text:span text:style-name="T302_38">$1</text:span><text:span text:style-name="T302_39">.</text:span><text:span text:style-name="T302_40">3</text:span><text:span text:style-name="T302_41">m</text:span><text:span text:style-name="T302_42">.</text:span><text:span text:style-name="T302_43"><text:s/></text:span><text:span text:style-name="T302_44"><text:s/></text:span><text:span text:style-name="T302_45">This<text:s/>output<text:s/>has<text:s/></text:span><text:span text:style-name="T302_46">moderately<text:s/>exceeded<text:s/>expectations</text:span><text:span text:style-name="T302_47"><text:s/>with<text:s/>two<text:s/>(target<text:s/>was<text:s/>one)<text:s/>grantees<text:s/>receiving<text:s/>additional<text:s/>investment:</text:span></text:p>
        <text:list text:style-name="LS1" xml:id="list18">
          <text:list-item>
            <text:p text:style-name="P303"><text:span text:style-name="T303_1">HealthPort<text:s/>secured<text:s/>funding<text:s/>from<text:s/>two<text:s/></text:span><text:span text:style-name="T303_2">funders</text:span><text:span text:style-name="T303_3"><text:s/>and<text:s/></text:span><text:span text:style-name="T303_4">is<text:s/></text:span><text:span text:style-name="T303_5">applying<text:s/></text:span><text:span text:style-name="T303_6">for<text:s/></text:span><text:span text:style-name="T303_7">major<text:s/></text:span><text:span text:style-name="T303_8">further<text:s/>grant<text:s/>funding<text:s/>from<text:s/>a<text:s/>transition</text:span><text:span text:style-name="T303_9">-</text:span><text:span text:style-name="T303_10">to</text:span><text:span text:style-name="T303_11">-</text:span><text:span text:style-name="T303_12">scale<text:s/>funder</text:span><text:span text:style-name="T303_13"><text:s/>for<text:s/>their<text:s/></text:span><text:span text:style-name="T303_14">next<text:s/>5</text:span><text:span text:style-name="T303_15">-</text:span><text:span text:style-name="T303_16">year<text:s/>strategy.</text:span></text:p>
          </text:list-item>
          <text:list-item>
            <text:p text:style-name="P304"><text:span text:style-name="T304_1">FRE</text:span><text:span text:style-name="T304_2">O</text:span><text:span text:style-name="T304_3">2<text:s/>have<text:s/>secured<text:s/>funding<text:s/>from<text:s/>a<text:s/>range<text:s/>of<text:s/>grant<text:s/>and<text:s/>untied<text:s/>philanthropic<text:s/>funding<text:s/>sources<text:s/>to<text:s/>unlock<text:s/>commercial<text:s/>opportunities<text:s/>to<text:s/>drive<text:s/>sustainability.</text:span></text:p>
          </text:list-item>
        </text:list>
        <text:p text:style-name="P305"><text:span text:style-name="T305_1">T</text:span><text:span text:style-name="T305_2">o<text:s/>support<text:s/>this<text:s/>engagement,<text:s/>t</text:span><text:span text:style-name="T305_3">he<text:s/>Oxygen<text:s/>CoLab<text:s/></text:span><text:span text:style-name="T305_4">are<text:s/>contributing</text:span><text:span text:style-name="T305_5"><text:s/></text:span><text:span text:style-name="T305_6">thought<text:s/>leadership</text:span><text:span text:style-name="T305_7">,<text:s/></text:span><text:span text:style-name="T305_8">including<text:s/>through<text:s/>blogs<text:s/>such<text:s/>as<text:s/></text:span><text:span text:style-name="T305_9"><text:a xlink:type="simple" xlink:href="https://medium.com/better-futures-colab/shifting-the-burden-how-o2aas-providers-are-making-oxygen-access-reliable-and-affordable-in-3138647f88e6"><text:span text:style-name="T305_10">in</text:span><text:span text:style-name="T305_11">itial<text:s/>learnings<text:s/>on<text:s/>the<text:s/>commercial<text:s/>potential<text:s/>of<text:s/>O2aaS</text:span></text:a></text:span><text:span text:style-name="T305_12">.</text:span></text:p>
        <text:h text:style-name="P306" text:outline-level="2"><text:span text:style-name="T306_1">Describe<text:s/>any<text:s/>changes<text:s/>to<text:s/>this<text:s/>output<text:s/>during<text:s/>the<text:s/>past<text:s/>year,<text:s/>and<text:s/>any<text:s/>planned<text:s/>changes<text:s/></text:span><text:span text:style-name="T306_2">as<text:s/>a<text:s/>result<text:s/>of</text:span><text:span text:style-name="T306_3"><text:s/>this<text:s/>review</text:span></text:h>
        <text:p text:style-name="P307"><text:span text:style-name="T307_1">There<text:s/>have<text:s/>been<text:s/>no<text:s/>changes<text:s/>to<text:s/>this<text:s/>output<text:s/>in<text:s/>the<text:s/>past<text:s/>year,<text:s/>and<text:s/>no<text:s/>planned<text:s/>changes<text:s/></text:span><text:span text:style-name="T307_2">as<text:s/>a<text:s/>result<text:s/>of</text:span><text:span text:style-name="T307_3"><text:s/>this<text:s/>review.</text:span><text:span text:style-name="T307_4"><text:s/></text:span></text:p>
        <text:h text:style-name="P308" text:outline-level="2"><text:span text:style-name="T308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h>
        <text:p text:style-name="P309"><text:span text:style-name="T309_1">The<text:s/></text:span><text:span text:style-name="T309_2">Oxygen</text:span><text:span text:style-name="T309_3"><text:s/>CoLab<text:s/></text:span><text:span text:style-name="T309_4">has<text:s/></text:span><text:span text:style-name="T309_5">made<text:s/>strong<text:s/>progress<text:s/>on<text:s/></text:span><text:span text:style-name="T309_6">last<text:s/>year’s<text:s/>recommendations</text:span><text:span text:style-name="T309_7">,<text:s/>as<text:s/>following:</text:span></text:p>
        <text:list text:style-name="LS4" xml:id="list20">
          <text:list-item>
            <text:p text:style-name="P310"><text:span text:style-name="T310_1">Extend<text:s/>the<text:s/>programme<text:s/>by<text:s/>one<text:s/>year<text:s/>through<text:s/>to<text:s/>May<text:s/>2026</text:span><text:span text:style-name="T310_2">:<text:s text:c="2"/></text:span><text:span text:style-name="T310_3">The<text:s/>programme<text:s/>was<text:s/>granted<text:s/>a<text:s/>no-cost<text:s/>extension<text:s/>through<text:s/></text:span><text:span text:style-name="T310_4">to</text:span><text:span text:style-name="T310_5"><text:s/>February<text:s/>2026</text:span><text:span text:style-name="T310_6">,<text:s/>enabling<text:s/></text:span><text:span text:style-name="T310_7">continued<text:s/>delivery</text:span><text:span text:style-name="T310_8">,<text:s/>uptake<text:s/>of<text:s/>evidence</text:span><text:span text:style-name="T310_9"><text:s/>and<text:s/>learning</text:span><text:span text:style-name="T310_10">,<text:s/>and<text:s/>alignment<text:s/>with<text:s/>global<text:s/>sector<text:s/>timelines</text:span><text:span text:style-name="T310_11">.<text:s/></text:span><text:span text:style-name="T310_12">This<text:s/></text:span><text:span text:style-name="T310_13">additional<text:s/>time<text:s/>remains<text:s/>critical<text:s/>to<text:s/>ensuring<text:s/>that<text:s/></text:span><text:span text:style-name="T310_14">operation<text:s/>and<text:s/>maintenance</text:span><text:span text:style-name="T310_15"><text:s/>data<text:s/>from<text:s/>the<text:s/>PulmO2<text:s/>investments<text:s/>and<text:s/>O2aaS<text:s/>initiatives<text:s/>can<text:s/>be<text:s/>captured<text:s/>and<text:s/></text:span><text:span text:style-name="T310_16">built<text:s/>on<text:s/></text:span><text:span text:style-name="T310_17">effectively.</text:span></text:p>
          </text:list-item>
          <text:list-item>
            <text:p text:style-name="P311"><text:span text:style-name="T311_1">Explore<text:s/>the<text:s/>potential<text:s/>for<text:s/>FCDO<text:s/>to<text:s/>play<text:s/>a<text:s/>catalytic<text:s/>role<text:s/>through<text:s/>a<text:s/>new<text:s/>phase<text:s/>of<text:s/>work<text:s/>beyond<text:s/>June<text:s/>2026</text:span><text:span text:style-name="T311_2">:<text:s text:c="2"/></text:span><text:span text:style-name="T311_3">Strong<text:s/>foundations<text:s/>have<text:s/>been<text:s/>laid<text:s/>for<text:s/>a<text:s/>future<text:s/>catalytic<text:s/>phase</text:span><text:span text:style-name="T311_4"><text:s/>–<text:s/>one<text:s/>that<text:s/>directly<text:s/>aligns<text:s/>with<text:s/>UK’s<text:s/>priorities<text:s/>of<text:s/>advancing<text:s/>innovation</text:span><text:span text:style-name="T311_5"><text:s/>and</text:span><text:span text:style-name="T311_6"><text:s/>empowering<text:s/>local<text:s/>systems<text:s/>in<text:s/>global<text:s/>health<text:s/>and<text:s/>humanitarian<text:s/></text:span><text:span text:style-name="T311_7">contexts</text:span><text:span text:style-name="T311_8">.<text:s/>This<text:s/>next<text:s/>phase<text:s/>of<text:s/>work<text:s/>has<text:s/>been<text:s/>scoped<text:s/>to<text:s/>focus<text:s/>on<text:s/>unlocking<text:s/>and<text:s/>supporting<text:s/>a<text:s/>new<text:s/>class<text:s/>of<text:s/>health-focused<text:s/>private<text:s/>sector<text:s/>actors,<text:s/>in<text:s/>partnership<text:s/>with<text:s/>governments,<text:s/>to<text:s/>deliver<text:s/>reliable,<text:s/>affordable<text:s/>oxygen<text:s/>services<text:s/>at<text:s/>scale.</text:span><text:span text:style-name="T311_9"><text:s/>It<text:s/>builds<text:s/>on<text:s/>clear<text:s/>demand<text:s/>from<text:s/>Ministries<text:s/>of<text:s/>Health,<text:s/>validated<text:s/>business<text:s/>models<text:s/>from<text:s/></text:span><text:span text:style-name="T311_10">Oxygen<text:s/></text:span><text:span text:style-name="T311_11">CoLab<text:s/>grantees,<text:s/>and<text:s/>a<text:s/>robust<text:s/>innovation<text:s/>pipeline<text:s/>ready<text:s/>for<text:s/>wider<text:s/>uptake.</text:span></text:p>
          </text:list-item>
        </text:list>
        <text:p text:style-name="P312"><text:span text:style-name="T312_1">Recommendations<text:s/>for<text:s/>the<text:s/>year<text:s/>ahead:</text:span></text:p>
        <text:list text:style-name="LS5" xml:id="list22">
          <text:list-item>
            <text:p text:style-name="P313"><text:span text:style-name="T313_1">It</text:span><text:span text:style-name="T313_2"><text:s/>is<text:s/></text:span><text:span text:style-name="T313_3">vital</text:span><text:span text:style-name="T313_4"><text:s/>that</text:span><text:span text:style-name="T313_5">,</text:span><text:span text:style-name="T313_6"><text:s/>over<text:s/>the<text:s/>next<text:s/>9<text:s/>months,<text:s/>the<text:s/>Oxygen<text:s/>CoLab<text:s/>focus</text:span><text:span text:style-name="T313_7">es</text:span><text:span text:style-name="T313_8"><text:s/>on<text:s/>making</text:span><text:span text:style-name="T313_9"><text:s/>sure<text:s/>that<text:s/>the<text:s/>existing<text:s/>and<text:s/>new<text:s/>evidence<text:s/></text:span><text:span text:style-name="T313_10">they<text:s/>have<text:s/>commissioned<text:s/></text:span><text:span text:style-name="T313_11">is<text:s/></text:span><text:span text:style-name="T313_12">given<text:s/>every<text:s/>chance<text:s/>of<text:s/>further<text:s/>influencing<text:s/>the<text:s/>sector,<text:s/>i.e.<text:s/>that<text:s/>evidence<text:s/>collection<text:s/>efforts<text:s/>are<text:s/></text:span><text:span text:style-name="T313_13">matched<text:s/>by<text:s/>efforts<text:s/>to<text:s/></text:span><text:span text:style-name="T313_14">driv</text:span><text:span text:style-name="T313_15">e</text:span><text:span text:style-name="T313_16"><text:s/></text:span><text:span text:style-name="T313_17">global,<text:s/>national<text:s/>and<text:s/>sub-national<text:s/></text:span><text:span text:style-name="T313_18">oxygen<text:s/>decision<text:s/>making</text:span><text:span text:style-name="T313_19">.</text:span></text:p>
          </text:list-item>
          <text:list-item>
            <text:p text:style-name="P314"><text:span text:style-name="T314_1">Lea</text:span><text:span text:style-name="T314_2">rning<text:s/>from<text:s/>the<text:s/>pace<text:s/></text:span><text:span text:style-name="T314_3">of</text:span><text:span text:style-name="T314_4"><text:s/>t</text:span><text:span text:style-name="T314_5">he<text:s/>work<text:s/>to<text:s/>date,<text:s/>and<text:s/>sector</text:span><text:span text:style-name="T314_6"><text:s/>timelines,<text:s/>the<text:s/>Oxygen<text:s/>CoLab<text:s/>should<text:s/>seek<text:s/>to<text:s/>secure<text:s/>funding<text:s/>needed<text:s/>to<text:s/>collect<text:s/>longer<text:s/>term<text:s/></text:span><text:span text:style-name="T314_7">insights<text:s/>on<text:s/>the<text:s/></text:span><text:span text:style-name="T314_8">performance<text:s/>and<text:s/></text:span><text:span text:style-name="T314_9">cost<text:s/>effectiveness<text:s/></text:span><text:span text:style-name="T314_10">of<text:s/>the<text:s/>Pulm</text:span><text:span text:style-name="T314_11">O</text:span><text:span text:style-name="T314_12">2</text:span><text:span text:style-name="T314_13">,<text:s/>as<text:s/>well<text:s/>as<text:s/></text:span><text:span text:style-name="T314_14">continue<text:s/></text:span><text:span text:style-name="T314_15">to<text:s/></text:span><text:span text:style-name="T314_16">support<text:s/>the<text:s/>financial<text:s/>sustainability<text:s/>of<text:s/></text:span><text:span text:style-name="T314_17">service-based</text:span><text:span text:style-name="T314_18"><text:s/>models<text:s/>in<text:s/>oxygen.</text:span></text:p>
          </text:list-item>
        </text:list>
        <text:p text:style-name="P315"><text:span text:style-name="T315_1">These<text:s/>recommendations<text:s/>complement<text:s/>the<text:s/>more<text:s/>comprehensive<text:s/></text:span><text:bookmark-ref text:reference-format="text" text:ref-name="_Ref198795928">Major lessons and recommendations for the year ahead</text:bookmark-ref><text:span text:style-name="T315_2"><text:s/></text:span><text:span text:style-name="T315_3">sect</text:span><text:span text:style-name="T315_4">ion<text:s/>in<text:s/>part<text:s/>A<text:s/>of<text:s/>this<text:s/>review.</text:span></text:p>
        <text:h text:style-name="P316" text:outline-level="1"><text:bookmark-start text:name="_Toc198537072"/><text:span text:style-name="T316_1">D:<text:s/>VALUE<text:s/>FOR<text:s/>MONEY</text:span><text:bookmark-end text:name="_Toc198537072"/></text:h>
        <text:h text:style-name="P317" text:outline-level="2"><text:span text:style-name="T317_1">Key<text:s/>cost<text:s/>drivers<text:s/>and<text:s/>performance<text:s/></text:span></text:h>
        <text:h text:style-name="P318" text:outline-level="3"><text:span text:style-name="T318_1">Economy<text:s/>-<text:s/>spending<text:s/>less<text:s/>and<text:s/>managing<text:s/>major<text:s/>inputs<text:s/>to<text:s/>reduce<text:s/>costs<text:s text:c="2"/></text:span></text:h>
        <text:p text:style-name="P319"><text:span text:style-name="T319_1">Spending<text:s/>strategically:</text:span><text:span text:style-name="T319_2"><text:s/>In<text:s/>FY<text:s/>2</text:span><text:span text:style-name="T319_3">4</text:span><text:span text:style-name="T319_4">/2</text:span><text:span text:style-name="T319_5">5</text:span><text:span text:style-name="T319_6"><text:s/>the<text:s/>Oxygen<text:s/>CoLab<text:s/>has<text:s/>spent<text:s/>25%<text:s/>of<text:s/></text:span><text:span text:style-name="T319_7">FCDO<text:s/></text:span><text:span text:style-name="T319_8">grants<text:s/>and<text:s/>partnerships<text:s/>on<text:s/>product<text:s/>innovation,<text:s/>60%<text:s/>on<text:s/>Oxygen-as-a-Service<text:s/>and<text:s/>15%<text:s/>on<text:s/>Evidence<text:s/>into<text:s/>Action,<text:s/>reflecting<text:s/>a<text:s/>shift<text:s/>in<text:s/>the<text:s/>sector’s<text:s/>needs<text:s/>away<text:s/>from<text:s/>product<text:s/>innovation<text:s/></text:span><text:span text:style-name="T319_9">(following<text:s/>successful<text:s/>product<text:s/>development<text:s/>in<text:s/>FY<text:s/>24/25)<text:s/></text:span><text:span text:style-name="T319_10">towards<text:s/>service-based<text:s/>models<text:s/>and<text:s/>evidence<text:s/>generation.</text:span></text:p>
        <text:p text:style-name="P320"><text:span text:style-name="T320_1">Co-investment:</text:span><text:span text:style-name="T320_2"><text:s/>Building<text:s/>on<text:s/>last<text:s/>FY’s<text:s/></text:span><text:span text:style-name="T320_3">partner<text:s/></text:span><text:span text:style-name="T320_4">co-investment<text:s/>ratio<text:s/>of<text:s/>22:1<text:s/></text:span><text:span text:style-name="T320_5">on<text:s/></text:span><text:span text:style-name="T320_6">product<text:s/>innovation</text:span><text:span text:style-name="T320_7">,</text:span><text:span text:style-name="T320_8"><text:s/></text:span><text:span text:style-name="T320_9">the<text:s/></text:span><text:span text:style-name="T320_10">Oxygen</text:span><text:span text:style-name="T320_11"><text:s/>CoLab<text:s/></text:span><text:span text:style-name="T320_12">is<text:s/>working<text:s/></text:span><text:span text:style-name="T320_13">to<text:s/>ensure<text:s/>all<text:s/>grant<text:s/>funding<text:s/>is<text:s/>catalytic<text:s/>and<text:s/>unlocks<text:s/>co-investment.<text:s/>O2aaS<text:s/>grantee<text:s/>FRE</text:span><text:span text:style-name="T320_14">O</text:span><text:span text:style-name="T320_15">2<text:s/>has<text:s/>been<text:s/>using<text:s/>co-investment<text:s/>from<text:s/>Grand<text:s/>Challenges<text:s/>Canada</text:span><text:span text:style-name="T320_16"><text:s/>to<text:s/>help<text:s/>scale<text:s/>their<text:s/>operations<text:s/>in<text:s/>Tanzania<text:s/>and<text:s/></text:span><text:span text:style-name="T320_17">Oxygen<text:s/></text:span><text:span text:style-name="T320_18">CoLab<text:s/>has<text:s/>secured</text:span><text:span text:style-name="T320_19"><text:s/>$1.2m<text:s/>of</text:span><text:span text:style-name="T320_20"><text:s/>UNICEF<text:s/></text:span><text:span text:style-name="T320_21">co-</text:span><text:span text:style-name="T320_22">funding<text:s/></text:span><text:span text:style-name="T320_23">for<text:s/></text:span><text:span text:style-name="T320_24">the</text:span><text:span text:style-name="T320_25">ir</text:span><text:span text:style-name="T320_26"><text:s/>O2aaS<text:s/>roll<text:s/>out<text:s/></text:span><text:span text:style-name="T320_27">anchoring<text:s/>the</text:span><text:span text:style-name="T320_28"><text:s/>Uganda<text:s/>CoLab</text:span><text:span text:style-name="T320_29"><text:s/>workstream</text:span><text:span text:style-name="T320_30">.</text:span></text:p>
        <text:p text:style-name="P321"><text:span text:style-name="T321_1">Optimisation<text:s/>of<text:s/>travel<text:s/>costs:</text:span><text:span text:style-name="T321_2"><text:s/></text:span><text:span text:style-name="T321_3">the<text:s/></text:span><text:span text:style-name="T321_4">Oxygen</text:span><text:span text:style-name="T321_5"><text:s/></text:span><text:span text:style-name="T321_6">CoLab</text:span><text:span text:style-name="T321_7"><text:s/>continues<text:s/>to<text:s/>focus<text:s/>where<text:s/>possible<text:s/>on<text:s/>locally<text:s/>led<text:s/>implementation<text:s/>minimising<text:s/>travel<text:s/>costs<text:s/></text:span><text:span text:style-name="T321_8">and<text:s/></text:span><text:span text:style-name="T321_9">taking<text:s/>advantage<text:s/>of<text:s/>in-country<text:s/>presence<text:s/>in<text:s/>Kenya<text:s/>and<text:s/>Uganda<text:s/>to<text:s/>secure<text:s/>cheaper<text:s/>hotel<text:s/>deals<text:s/>and<text:s/>save<text:s/>on<text:s/>international<text:s/>travel.<text:s/></text:span><text:span text:style-name="T321_10">T</text:span><text:span text:style-name="T321_11">he<text:s/>Kenya<text:s/>CoLab<text:s/>workstream<text:s/>has<text:s/>necessitated<text:s/>multiple<text:s/>in<text:s/>person<text:s/>workshops<text:s/>with<text:s/>County<text:s/>Officials</text:span><text:span text:style-name="T321_12"><text:s/>and<text:s/></text:span><text:span text:style-name="T321_13">having<text:s/>the<text:s/>team<text:s/>travel<text:s/>from<text:s/>Nairobi<text:s/>rather<text:s/>than<text:s/>London<text:s/>has<text:s/>saved<text:s/>85%<text:s/>on<text:s/>flight<text:s/>costs<text:s/>each<text:s/>trip.</text:span></text:p>
        <text:p text:style-name="P322"><text:span text:style-name="T322_1">Open<text:s/>book<text:s/>accounting:</text:span><text:span text:style-name="T322_2"><text:s/></text:span><text:span text:style-name="T322_3">The<text:s/>Oxygen<text:s/></text:span><text:span text:style-name="T322_4">CoLab<text:s/>provides<text:s/>transparency<text:s/>on<text:s/>all<text:s/>contracts<text:s/>and<text:s/>spend<text:s/>to<text:s/>enable<text:s/>FCDO<text:s/>to<text:s/>allow<text:s/>scrutiny<text:s/>of<text:s/>price<text:s/>and<text:s/>ensure<text:s/>cost<text:s/>competitiveness.</text:span></text:p>
        <text:p text:style-name="P323"><text:span text:style-name="T323_1">Expertise<text:s/>at<text:s/>low<text:s/>cost:</text:span><text:span text:style-name="T323_2"><text:s/></text:span><text:span text:style-name="T323_3">The<text:s/>Oxygen<text:s/>CoLab<text:s/>has<text:s/>contracted<text:s/>7<text:s/>external<text:s/>experts<text:s/></text:span><text:span text:style-name="T323_4">on<text:s/>a</text:span><text:span text:style-name="T323_5">n<text:s/>as-</text:span><text:span text:style-name="T323_6">need</text:span><text:span text:style-name="T323_7">ed</text:span><text:span text:style-name="T323_8"><text:s/>basis</text:span><text:span text:style-name="T323_9"><text:s/></text:span><text:span text:style-name="T323_10">with<text:s/>spend<text:s/>on<text:s/>their<text:s/>time<text:s/>equating<text:s/>to<text:s/>14%<text:s/>of<text:s/>the<text:s/>total<text:s/>fees<text:s/>on<text:s/>the<text:s/>programme<text:s/>in<text:s/>FY<text:s/>24/25.<text:s/>This<text:s/>demonstrates<text:s/>value<text:s/>compared<text:s/>with<text:s/>hiring<text:s/>the<text:s/>expertise<text:s/>in<text:s/>full<text:s/>time<text:s/>roles<text:s/>and<text:s/>has<text:s/>allowed<text:s/>the<text:s/>programme<text:s/>to<text:s/>ramp<text:s/>up<text:s/>and<text:s/>down<text:s/>the<text:s/>time<text:s/>of<text:s/>experts<text:s/>who<text:s/>have<text:s/>prior<text:s/>knowledge<text:s/>of<text:s/>the<text:s/>programme<text:s/>when<text:s/>needed.</text:span></text:p>
        <text:h text:style-name="P324" text:outline-level="3"><text:span text:style-name="T324_1">Efficiency<text:s/>-<text:s/>spending<text:s/>well,<text:s/>changing<text:s/>how<text:s/>we<text:s/>spend<text:s/>to<text:s/>maximise<text:s/>impact<text:s/>and<text:s/>changing<text:s/>inputs<text:s/>over<text:s/>time<text:s/>to<text:s/>enhance<text:s/>sustainability<text:s/></text:span></text:h>
        <text:p text:style-name="P325"><text:span text:style-name="T325_1">Strategic<text:s/>shifts<text:s/>to<text:s/>spend:</text:span><text:span text:style-name="T325_2"><text:s/></text:span><text:span text:style-name="T325_3">The<text:s/>Oxygen<text:s/>CoLab<text:s/>monitors<text:s/>and<text:s/>adapts<text:s/>spend<text:s/>to<text:s/>respond<text:s/>to<text:s/>the<text:s/>needs<text:s/>of<text:s/>the<text:s/>FCDO,<text:s/>the<text:s/>wider<text:s/>oxygen<text:s/>sector<text:s/>and<text:s/>our<text:s/>grantees<text:s/>to<text:s/>maximise<text:s/>quality<text:s/>of<text:s/>outputs.<text:s text:c="2"/>This<text:s/>FY<text:s/>the</text:span><text:span text:style-name="T325_4"><text:s/>Oxygen</text:span><text:span text:style-name="T325_5"><text:s/>CoLab<text:s/>spent<text:s/>a<text:s/>greater<text:s/>amount<text:s/>of<text:s/>funds<text:s/>on<text:s/>evidence,<text:s/>for<text:s/>example,<text:s/>understanding<text:s/>that<text:s/>the<text:s/>product<text:s/>innovation<text:s/>funding<text:s/>in<text:s/>FY<text:s/>23/24<text:s/>had<text:s/>been<text:s/>effective<text:s/>and<text:s/>that<text:s/>the<text:s/>main<text:s/>need<text:s/>of<text:s/>the<text:s/>sector<text:s/>was<text:s/>greater<text:s/>use<text:s/>cases<text:s/>and<text:s/>evidence<text:s/>on<text:s/>O2aaS.</text:span></text:p>
        <text:p text:style-name="P326"><text:span text:style-name="T326_1">Building<text:s/>on<text:s/>partner<text:s/>relationships:</text:span><text:span text:style-name="T326_2"><text:s/></text:span><text:span text:style-name="T326_3">The<text:s/>Oxygen<text:s/>CoLab<text:s/>has<text:s/>continued<text:s/>to<text:s/>grow<text:s/>its<text:s/>network<text:s/>and<text:s/>has<text:s/>been<text:s/>able<text:s/>to<text:s/>see<text:s/>the<text:s/>benefits<text:s/>of<text:s/>existing<text:s/>networks,<text:s/>for<text:s/>example<text:s/>using<text:s/>pro<text:s/>bono<text:s/>support<text:s/>from<text:s/>the<text:s/>Advisory<text:s/>Board<text:s/>in<text:s/>lieu<text:s/>of<text:s/>needing<text:s/>to<text:s/>pay<text:s/>for<text:s/>technical<text:s/>advice,<text:s/>collaborating<text:s/>with<text:s/>COPD<text:s/>Foundation</text:span><text:span text:style-name="T326_4"><text:note text:note-class="footnote"><text:note-citation/><text:note-body><text:p text:style-name="P327"><text:span text:style-name="T327_1"><text:s/></text:span><text:span text:style-name="T327_2">Chronic<text:s/>obstructive<text:s/>pulmonary<text:s/>disease<text:s/>(COPD)</text:span><text:span text:style-name="T327_3"><text:s/>Foundation</text:span><text:span text:style-name="T327_4"><text:s/>-<text:s/></text:span><text:span text:style-name="T327_5"><text:a xlink:type="simple" xlink:href="https://www.copdfoundation.org/"><text:span text:style-name="T327_6">https://www.copdfoundation.org/</text:span></text:a></text:span></text:p></text:note-body></text:note></text:span><text:span text:style-name="T327_7"><text:s/>to<text:s/>deliver<text:s/>a<text:s/>high<text:s/>profile<text:s/>campaign<text:s/>on<text:s/>World<text:s/>Oxygen<text:s/>and<text:s/>convening<text:s/>cross<text:s/>sector<text:s/>groups<text:s/>to<text:s/>host<text:s/></text:span><text:span text:style-name="T327_8">r</text:span><text:span text:style-name="T327_9">oundtables<text:s/>and</text:span><text:span text:style-name="T327_10"><text:s/></text:span><text:span text:style-name="T327_11">presentations<text:s/>at<text:s/></text:span><text:span text:style-name="T327_12">conferences<text:s/>like<text:s/>the<text:s/>Africa’s<text:s/>Health<text:s/>Conference<text:s/>2025,<text:s/>and<text:s/>the<text:s/></text:span><text:span text:style-name="T327_13">International</text:span><text:span text:style-name="T327_14"><text:s/>Conference<text:s/></text:span><text:span text:style-name="T327_15">on<text:s/></text:span><text:span text:style-name="T327_16">P</text:span><text:span text:style-name="T327_17">ublic<text:s/></text:span><text:span text:style-name="T327_18">H</text:span><text:span text:style-name="T327_19">ealth<text:s/>In<text:s/></text:span><text:span text:style-name="T327_20">A</text:span><text:span text:style-name="T327_21">frica<text:s/></text:span><text:span text:style-name="T327_22">2025.</text:span></text:p>
        <text:h text:style-name="P328" text:outline-level="3"><text:span text:style-name="T328_1">Effectiveness<text:s/>and<text:s/>equity:<text:s/>spending<text:s/>wisely<text:s/>doing<text:s/>the<text:s/>right<text:s/>things.</text:span></text:h>
        <text:p text:style-name="P329"><text:span text:style-name="T329_1">The<text:s/>programme<text:s/>has<text:s/></text:span><text:span text:style-name="T329_2">strong</text:span><text:span text:style-name="T329_3"><text:s/>impact<text:s/>on<text:s/>both<text:s/>gender<text:s/>and<text:s/>disability,<text:s/>with<text:s/>obstetric<text:s/>emergencies<text:s/>and<text:s/>complications<text:s/>being<text:s/>one<text:s/>of<text:s/>the<text:s/>key<text:s/></text:span><text:span text:style-name="T329_4">applications<text:s/></text:span><text:span text:style-name="T329_5">of<text:s/>oxygen<text:s/>therapy.<text:s/>Newborns<text:s/>facing<text:s/></text:span><text:span text:style-name="T329_6">neonatal</text:span><text:span text:style-name="T329_7"><text:s/>asphyxia,<text:s/>children<text:s/>battling<text:s/>pneumonia,<text:s/>and<text:s/>women<text:s/>facing<text:s/>childbirth<text:s/>complications<text:s/>face<text:s/>significantly<text:s/>increased<text:s/>risks<text:s/>of<text:s/>mortality<text:s/>and<text:s/>long-term<text:s/>disability<text:s/>(including<text:s/>long<text:s/>term<text:s/>reduced<text:s/>lung<text:s/>function<text:s/>or<text:s/>cerebral<text:s/>palsy).<text:s/>By<text:s/>improving<text:s/>oxygen<text:s/>access,<text:s/>the<text:s/>project<text:s/>is<text:s/>contributing<text:s/>to<text:s/>safer<text:s/>pregnancies<text:s/>and<text:s/>childbirth,<text:s/>reducing<text:s/>maternal<text:s/>mortality,<text:s/>morbidity<text:s/>and<text:s/>disability.</text:span></text:p>
        <text:p text:style-name="P330"><text:span text:style-name="T330_1">In<text:s/>addition<text:s/>to<text:s/>this,<text:s/>the<text:s/>programme<text:s/>looks<text:s/>to<text:s/>proactively<text:s/></text:span><text:span text:style-name="T330_2">address<text:s/></text:span><text:span text:style-name="T330_3">equity<text:s/>more<text:s/>broadly</text:span><text:span text:style-name="T330_4">:</text:span></text:p>
        <text:list text:style-name="LS1" xml:id="list24">
          <text:list-item>
            <text:p text:style-name="P331"><text:span text:style-name="T331_1">Utilising<text:s/>national<text:s/>and<text:s/>local<text:s/>knowledge<text:s/>to<text:s/>deliver<text:s/>assistance:</text:span><text:span text:style-name="T331_2"><text:s/></text:span><text:span text:style-name="T331_3">The<text:s/>Oxygen<text:s/>CoLab<text:s/>continues<text:s/>to<text:s/>work<text:s/>closely<text:s/>through<text:s/>and<text:s/>with<text:s/>local<text:s/>partners,<text:s/>including<text:s/>local<text:s/>storytelling<text:s/>and<text:s/>evidence<text:s/>partners<text:s/>in<text:s/>Kenya<text:s/>to<text:s/>ensure<text:s/>the<text:s/>work<text:s/>is<text:s/>grounded<text:s/>in<text:s/>the<text:s/>local<text:s/>contexts<text:s/>and<text:s/>led<text:s/>by<text:s/>those<text:s/>with<text:s/>expertise<text:s/>and<text:s/>networks<text:s/>in<text:s/>public<text:s/>health<text:s/>in<text:s/>both<text:s/>countries.<text:s/>Furthermore</text:span><text:span text:style-name="T331_4">,</text:span><text:span text:style-name="T331_5"><text:s/>for<text:s/>the<text:s/></text:span><text:span text:style-name="T331_6">scoping<text:s/>of<text:s/>a<text:s/>potential<text:s/>next<text:s/>phase<text:s/>of<text:s/>work<text:s/></text:span><text:span text:style-name="T331_7">we<text:s/>have<text:s/>onboarded<text:s/>“Country<text:s/>Champions”<text:s/>in<text:s/>three<text:s/>countries<text:s/>who<text:s/>are<text:s/>bringing<text:s/>their<text:s/>strong<text:s/>expertise<text:s/>and<text:s/>networks<text:s/>to<text:s/>ensure<text:s/>that<text:s/>future<text:s/>programming<text:s/>is<text:s/>deeply<text:s/>rooted<text:s/>in<text:s/>local<text:s/>need.</text:span></text:p>
          </text:list-item>
          <text:list-item>
            <text:p text:style-name="P332"><text:span text:style-name="T332_1">Funding<text:s/>non-traditional<text:s/>and<text:s/>Global<text:s/>South<text:s/>grantees:</text:span><text:span text:style-name="T332_2"><text:s/></text:span><text:span text:style-name="T332_3">The<text:s/>Oxygen<text:s/></text:span><text:span text:style-name="T332_4">CoLab<text:s/>has<text:s/>designed<text:s/>all<text:s/></text:span><text:span text:style-name="T332_5">t</text:span><text:span text:style-name="T332_6">enders<text:s/>to<text:s/>be<text:s/>as<text:s/>accessible<text:s/>as<text:s/>possible<text:s/>to<text:s/>new<text:s/>and<text:s/>local<text:s/>partners,<text:s/>publishing<text:s/>through<text:s/>multiple<text:s/>media<text:s/>channels<text:s/>such<text:s/>as<text:s/></text:span><text:span text:style-name="T332_7">M</text:span><text:span text:style-name="T332_8">edium,<text:s/>LinkedIn<text:s/>and<text:s/>through<text:s/>our<text:s/>networks<text:s/>(E</text:span><text:span text:style-name="T332_9">very<text:s/></text:span><text:span text:style-name="T332_10">B</text:span><text:span text:style-name="T332_11">reath<text:s/></text:span><text:span text:style-name="T332_12">C</text:span><text:span text:style-name="T332_13">ounts</text:span><text:span text:style-name="T332_14"><text:s/>and<text:s/>Oxygen<text:s/>Alliance)<text:s/>as<text:s/>well<text:s/>as<text:s/>undertaking<text:s/>targeted<text:s/>outreach,<text:s/>including<text:s/>with<text:s/>some<text:s/>weighted<text:s/>preferences<text:s/>to<text:s/>local<text:s/>knowledge<text:s/>and<text:s/>presence.<text:s/>This<text:s/>has<text:s/>led<text:s/>to<text:s/>78%<text:s/>of<text:s/>funded<text:s/>partners<text:s/>and<text:s/>grantees<text:s/>this<text:s/>year<text:s/>being<text:s/>Global<text:s/>South<text:s/>based.</text:span></text:p>
          </text:list-item>
        </text:list>
        <text:h text:style-name="P333" text:outline-level="2"><text:span text:style-name="T333_1">VfM<text:s/>performance<text:s/>compared<text:s/>to<text:s/>the<text:s/>original<text:s/>VfM<text:s/>proposition<text:s/>in<text:s/>the<text:s/>business<text:s/>case<text:s/></text:span></text:h>
        <text:p text:style-name="P334"><text:bookmark-start text:name="_heading=h.aeu35xr9vwof"/><text:bookmark-end text:name="_heading=h.aeu35xr9vwof"/><text:span text:style-name="T334_1">The<text:s/>VfM<text:s/>approach<text:s/>is<text:s/>in<text:s/>line<text:s/>with<text:s/>FCDO’s<text:s/>approach<text:s/>to<text:s/>maximise<text:s/>the<text:s/>optimal<text:s/>use<text:s/>of<text:s/>resources<text:s/>to<text:s/>achieve<text:s/>the<text:s/>programme’s<text:s/>intended<text:s/>outcomes</text:span><text:span text:style-name="T334_2">.</text:span><text:span text:style-name="T334_3"><text:s/></text:span><text:span text:style-name="T334_4"><text:s/>It</text:span><text:span text:style-name="T334_5"><text:s/></text:span><text:span text:style-name="T334_6">aligns<text:s/>with<text:s/>the<text:s/>approach<text:s/>outlined<text:s/>in<text:s/>the<text:s/>GEDF<text:s/>contract<text:s/>for<text:s/></text:span><text:span text:style-name="T334_7">the</text:span><text:span text:style-name="T334_8"><text:s/>Oxygen</text:span><text:span text:style-name="T334_9"><text:s/>CoLab</text:span><text:span text:style-name="T334_10"><text:s/></text:span><text:span text:style-name="T334_11">and<text:s/>is</text:span><text:span text:style-name="T334_12"><text:s/>reviewed<text:s/>quarterly<text:s/>to<text:s/>ensure<text:s/>that<text:s/>the<text:s/>programme<text:s/>is<text:s/>delivering<text:s/></text:span><text:span text:style-name="T334_13">at<text:s/>a<text:s/>minimum<text:s/>as<text:s/>expected.</text:span></text:p>
        <text:h text:style-name="P335" text:outline-level="2"><text:span text:style-name="T335_1">Assessment<text:s/>of<text:s/>whether<text:s/>the<text:s/>programme<text:s/>continues<text:s/>to<text:s/>represent<text:s/>value<text:s/>for<text:s/>money</text:span></text:h>
        <text:p text:style-name="P336"><text:span text:style-name="T336_1">Whilst<text:s/>meeting<text:s/>all<text:s/>output<text:s/>targets<text:s/>and<text:s/>KPIs,<text:s/>the<text:s/>programme<text:s/>has<text:s/>been<text:s/>able<text:s/>to<text:s/>pivot<text:s/>focus<text:s/>and<text:s/>implementation<text:s/></text:span><text:span text:style-name="T336_2">to<text:s/>maximise<text:s/>value<text:s/>generated</text:span><text:span text:style-name="T336_3">,<text:s/>with<text:s/>an<text:s/>increased<text:s/>focus<text:s/></text:span><text:span text:style-name="T336_4">in<text:s/>this<text:s/>financial<text:s/>year<text:s/></text:span><text:span text:style-name="T336_5">on<text:s/>service<text:s/>model<text:s/>innovation<text:s/></text:span><text:span text:style-name="T336_6">as<text:s/>well<text:s/>as<text:s/></text:span><text:span text:style-name="T336_7">generating<text:s/>new<text:s/>evidence<text:s/>resources<text:s/>like<text:s/>the<text:s/>global<text:s/>Oxygen<text:s/>Concentrator<text:s/>Directory<text:s/>and<text:s/>foundational<text:s/>research<text:s/>on<text:s/>O2aaS<text:s/>sustainability.<text:s/>Engagement<text:s/>with<text:s/>other<text:s/>donors<text:s/>and<text:s/>partners<text:s/></text:span><text:span text:style-name="T336_8">has<text:s/></text:span><text:span text:style-name="T336_9">also<text:s/>led<text:s/>to<text:s/>co-investment</text:span><text:span text:style-name="T336_10"><text:s/>across<text:s/></text:span><text:span text:style-name="T336_11">the<text:s/>majority<text:s/>of</text:span><text:span text:style-name="T336_12"><text:s/>our<text:s/>grants</text:span><text:span text:style-name="T336_13">,<text:s/>leverag</text:span><text:span text:style-name="T336_14">ing</text:span><text:span text:style-name="T336_15"><text:s/>FCDO<text:s/>funds<text:s/>and<text:s/>extend</text:span><text:span text:style-name="T336_16">ing</text:span><text:span text:style-name="T336_17"><text:s/>the<text:s/>programme's<text:s/>reach<text:s/>and<text:s/>sustainability.</text:span></text:p>
        <text:h text:style-name="P337" text:outline-level="1"><text:bookmark-start text:name="_Toc198537073"/><text:span text:style-name="T337_1">E:<text:s/>RISK</text:span><text:bookmark-end text:name="_Toc198537073"/></text:h>
        <text:h text:style-name="P338" text:outline-level="2"><text:span text:style-name="T338_1">Overview<text:s/>of<text:s/>risk<text:s/>management</text:span></text:h>
        <text:p text:style-name="P339"><text:span text:style-name="T339_1">The<text:s/>overall<text:s/>risk<text:s/>rating<text:s/>for<text:s/>the<text:s/>HBCC<text:s/>programme<text:s/>is<text:s/></text:span><text:span text:style-name="T339_2">moderate</text:span><text:span text:style-name="T339_3">,<text:s/>consistent<text:s/>with<text:s/>last<text:s/>year's<text:s/>assessment<text:s/>and<text:s/>aligned<text:s/>with<text:s/>FCDO’s<text:s/>risk<text:s/>appetite.<text:s/></text:span></text:p>
        <text:p text:style-name="P340"><text:span text:style-name="T340_1">The<text:s/></text:span><text:span text:style-name="T340_2">risk<text:s/>appetite<text:s/>for<text:s/>the<text:s/></text:span><text:span text:style-name="T340_3">categories<text:s/>of<text:s/>‘Strategy<text:s/>and<text:s/>Context’<text:s/>and<text:s/>‘Policy<text:s/>and<text:s/>Programme<text:s/>Delivery’<text:s/>are<text:s/>rated<text:s/>as<text:s/>‘Receptive’,<text:s/>indicating<text:s/>an<text:s/>acceptance<text:s/>of<text:s/>major<text:s/>risks,<text:s/>while<text:s/>the<text:s/>remaining<text:s/>categories<text:s/>are<text:s/>rated<text:s/>as<text:s/>‘Cautious’,<text:s/>permitting<text:s/>only<text:s/>moderate<text:s/>risks.<text:s/></text:span><text:span text:style-name="T340_4">There<text:s/>are<text:s/>no<text:s/>risks<text:s/>across<text:s/>the<text:s/>programme<text:s/>that<text:s/>sit<text:s/>outside<text:s/>these<text:s/>appetites.</text:span><text:span text:style-name="T340_5"><text:s/></text:span></text:p>
        <text:p text:style-name="P341"><text:span text:style-name="T341_1">The<text:s/>programme<text:s/>team</text:span><text:span text:style-name="T341_2"><text:s/>(FCDO<text:s/>and<text:s/>CoLab)</text:span><text:span text:style-name="T341_3"><text:s/>continually<text:s/>monitors<text:s/>risks<text:s/>and<text:s/>implements<text:s/>mitigating<text:s/>actions</text:span><text:span text:style-name="T341_4">.<text:s text:c="2"/>These<text:s/>are<text:s/>formally<text:s/></text:span><text:span text:style-name="T341_5">review</text:span><text:span text:style-name="T341_6">ed</text:span><text:span text:style-name="T341_7"><text:s/>on<text:s/>a<text:s/>quarterly<text:s/>basis</text:span><text:span text:style-name="T341_8">,<text:s/>with<text:s/>the<text:s/>CoLab<text:s/>sharing<text:s/>a</text:span><text:span text:style-name="T341_9"><text:s/>detailed<text:s/>pre-read<text:s/>ahead<text:s/>of<text:s/>each<text:s/>quarterly<text:s/>review,<text:s/>including<text:s/>a<text:s/>programme<text:s/>tracker,<text:s/>project<text:s/>status<text:s/>tracker,<text:s/>risk<text:s/>matrix,<text:s/>and<text:s/>contextual<text:s/></text:span><text:span text:style-name="T341_10">updates<text:s/>on<text:s/>the<text:s/>programme,<text:s/>research,<text:s/>and<text:s/>ongoing<text:s/>projects.<text:s/>This<text:s/>structured<text:s/>process<text:s/>supports<text:s/>alignment,<text:s/>transparency<text:s/>and<text:s/>proactive<text:s/>risk<text:s/>management.</text:span></text:p>
        <text:p text:style-name="P342"><text:span text:style-name="T342_1">Some<text:s/>of<text:s/>the<text:s/>key<text:s/>risks<text:s/>and<text:s/>actions<text:s/>from<text:s/>this<text:s/>reporting<text:s/>period<text:s/>include</text:span><text:span text:style-name="T342_2">:<text:s/></text:span></text:p>
        <text:list text:style-name="LS1" xml:id="list26">
          <text:list-item>
            <text:p text:style-name="P343"><text:span text:style-name="T343_1">Policy<text:s/>&amp;<text:s/>Programme<text:s/>Delivery</text:span><text:span text:style-name="T343_2">:</text:span><text:span text:style-name="T343_3"><text:s/></text:span><text:span text:style-name="T343_4">Uncertainty<text:s/>regarding<text:s/>the<text:s/>contract<text:s/>and<text:s/>spending<text:s/>timelines<text:s/>affects<text:s/>delivery</text:span><text:span text:style-name="T343_5">.</text:span><text:span text:style-name="T343_6"><text:s/></text:span><text:span text:style-name="T343_7"><text:s/></text:span><text:span text:style-name="T343_8">Moderate</text:span><text:span text:style-name="T343_9"><text:s/></text:span><text:span text:style-name="T343_10">(</text:span><text:span text:style-name="T343_11">change</text:span><text:span text:style-name="T343_12">d</text:span><text:span text:style-name="T343_13"><text:s/>from<text:s/>Minor</text:span><text:span text:style-name="T343_14">)</text:span><text:span text:style-name="T343_15">.</text:span><text:span text:style-name="T343_16"><text:s/></text:span><text:span text:style-name="T343_17"><text:s/></text:span><text:span text:style-name="T343_18">The<text:s/></text:span><text:span text:style-name="T343_19">most<text:s/>significant<text:s/></text:span><text:span text:style-name="T343_20">risk<text:s/></text:span><text:span text:style-name="T343_21">for<text:s/>the<text:s/>Oxygen<text:s/>CoLab<text:s/>over<text:s/>the<text:s/>last<text:s/>12<text:s/>months<text:s/></text:span><text:span text:style-name="T343_22">has<text:s/></text:span><text:span text:style-name="T343_23">related<text:s/>to<text:s/></text:span><text:span text:style-name="T343_24">uncertainty<text:s/>of<text:s/></text:span><text:span text:style-name="T343_25">ongoing<text:s/></text:span><text:span text:style-name="T343_26">FCDO<text:s/></text:span><text:span text:style-name="T343_27">funding</text:span><text:span text:style-name="T343_28"><text:s/>related<text:s/>to<text:s/>impacts<text:s/>of<text:s/>the<text:s/></text:span><text:span text:style-name="T343_29">UK’s<text:s/>planned<text:s/>ODA<text:s/></text:span><text:span text:style-name="T343_30">reductions</text:span><text:span text:style-name="T343_31">.<text:s text:c="2"/></text:span><text:span text:style-name="T343_32">A</text:span><text:span text:style-name="T343_33">n<text:s/>approved</text:span><text:span text:style-name="T343_34"><text:s/>programme<text:s/>extension<text:s/></text:span><text:span text:style-name="T343_35">was<text:s/></text:span><text:span text:style-name="T343_36">only<text:s/>translated<text:s/>into<text:s/>a<text:s/>contract<text:s/>extension<text:s/>(for<text:s/>nine<text:s/>months<text:s/>until<text:s/></text:span><text:span text:style-name="T343_37">9</text:span><text:span text:style-name="T343_38">th</text:span><text:span text:style-name="T343_39"><text:s/>Feb<text:s/>2026</text:span><text:span text:style-name="T343_40">)</text:span><text:span text:style-name="T343_41"><text:s/>at<text:s/>the<text:s/>end<text:s/>of<text:s/>the<text:s/>original<text:s/>contract<text:s/>period.<text:s text:c="2"/></text:span><text:span text:style-name="T343_42">Until<text:s/>the<text:s/>contract<text:s/>extension<text:s/>was<text:s/>formalised,<text:s/>the<text:s/></text:span><text:span text:style-name="T343_43">Oxygen<text:s/>CoLab<text:s/>held<text:s/></text:span><text:span text:style-name="T343_44">knock-on<text:s/></text:span><text:span text:style-name="T343_45">downstream<text:s/></text:span><text:span text:style-name="T343_46">risks</text:span><text:span text:style-name="T343_47"><text:s/>related<text:s/>to<text:s/></text:span><text:span text:style-name="T343_48">the<text:s/>O2aaS<text:s/>workstream<text:s/>and<text:s/>the<text:s/>Kenya<text:s/>CoLab:</text:span></text:p>
            <text:list>
              <text:list-item>
                <text:p text:style-name="P344"><text:span text:style-name="T344_1">O2aaS<text:s/>Workstream</text:span><text:span text:style-name="T344_2">:</text:span><text:span text:style-name="T344_3"><text:s/></text:span><text:span text:style-name="T344_4">the<text:s/>potential<text:s/>of<text:s/>a<text:s/>sudden<text:s/>closedown<text:s/>and<text:s/>stopping<text:s/>of<text:s/>funding<text:s/>to<text:s/>grantees<text:s/></text:span><text:span text:style-name="T344_5">would<text:s/>lead<text:s/></text:span><text:span text:style-name="T344_6">to<text:s/>a<text:s/>sudden<text:s/>disruption<text:s/></text:span><text:span text:style-name="T344_7">of<text:s/></text:span><text:span text:style-name="T344_8">oxygen<text:s/>supply<text:s/>to<text:s/>beneficiaries.<text:s/></text:span><text:span text:style-name="T344_9">To<text:s/>mitigate<text:s/>this<text:s/>risk,<text:s/></text:span><text:span text:style-name="T344_10">contingency<text:s/>plans<text:s/>were<text:s/>developed<text:s/>to<text:s/>support<text:s/>a<text:s/>phased<text:s/>exit<text:s/>strategy,<text:s/>ensuring<text:s/>continued<text:s/>beneficiary<text:s/>support<text:s/>during<text:s/>the<text:s/>transition<text:s/>period.</text:span></text:p>
              </text:list-item>
              <text:list-item>
                <text:p text:style-name="P345"><text:span text:style-name="T345_1">Kenya<text:s/>CoLab</text:span><text:span text:style-name="T345_2">:<text:s/></text:span><text:span text:style-name="T345_3">over</text:span><text:span text:style-name="T345_4"><text:s/></text:span><text:span text:style-name="T345_5">the<text:s/>last<text:s/>year</text:span><text:span text:style-name="T345_6">,<text:s/></text:span><text:span text:style-name="T345_7">the<text:s/></text:span><text:span text:style-name="T345_8">Oxygen<text:s/></text:span><text:span text:style-name="T345_9">CoLab</text:span><text:span text:style-name="T345_10"><text:s/></text:span><text:span text:style-name="T345_11">has<text:s/></text:span><text:span text:style-name="T345_12">develop</text:span><text:span text:style-name="T345_13">ed</text:span><text:span text:style-name="T345_14"><text:s/>deeper<text:s/>relationships<text:s/>with<text:s/>national<text:s/>and<text:s/>subnational<text:s/>governments<text:s/>in<text:s/>Kenya<text:s/>and<text:s/>Uganda,<text:s/>building<text:s/>on<text:s/>the<text:s/>recommendations<text:s/>of<text:s/>the<text:s/>previous<text:s/>Annual<text:s/>Review.<text:s/>While<text:s/>these<text:s/>relationships<text:s/>have<text:s/>allowed<text:s/>the<text:s/>programme<text:s/>to<text:s/>deliver<text:s/>more<text:s/>effectively<text:s/>in<text:s/>the<text:s/>two<text:s/>countries</text:span><text:span text:style-name="T345_15">,</text:span><text:span text:style-name="T345_16"><text:s/>it<text:s/>has<text:s/>increased<text:s/>the<text:s/></text:span><text:span text:style-name="T345_17">reputational</text:span><text:span text:style-name="T345_18"><text:s/>risk<text:s/>of<text:s/>a<text:s/>sudden<text:s/>exit</text:span><text:span text:style-name="T345_19">,<text:s/>with<text:s/>potential<text:s/>to<text:s/>damage<text:s/></text:span><text:span text:style-name="T345_20">medium-<text:s/>and<text:s/>long-term<text:s/>trust<text:s/>in<text:s/>the<text:s/>FCDO<text:s/>and<text:s/>the<text:s/>programme.<text:s/></text:span><text:span text:style-name="T345_21">To<text:s/>mitigate<text:s/>this,<text:s/>the<text:s/></text:span><text:span text:style-name="T345_22">CoLab<text:s/></text:span><text:span text:style-name="T345_23">team<text:s/>prioritised<text:s/>continuous<text:s/>communication<text:s/>and<text:s/>stakeholder<text:s/>engagement<text:s/>to<text:s/>maintain<text:s/>transparency<text:s/>and<text:s/>trust,<text:s/></text:span><text:span text:style-name="T345_24">and<text:s/></text:span><text:span text:style-name="T345_25">accelerated<text:s/>parts<text:s/>of<text:s/>the<text:s/>supporting<text:s/>evidence<text:s/>workstream<text:s/>to<text:s/>ensure<text:s/>that<text:s/>if<text:s/>the<text:s/>programme<text:s/>did<text:s/>end<text:s/>early<text:s/>there<text:s/>was<text:s/>still<text:s/>value<text:s/>for<text:s/>the<text:s/>governments</text:span><text:span text:style-name="T345_26">.<text:s/></text:span></text:p>
              </text:list-item>
            </text:list>
          </text:list-item>
          <text:list-item>
            <text:p text:style-name="P346"><text:span text:style-name="T346_1">People</text:span><text:span text:style-name="T346_2">:<text:s/></text:span><text:span text:style-name="T346_3">Duty</text:span><text:span text:style-name="T346_4"><text:s/></text:span><text:span text:style-name="T346_5">of<text:s/>care</text:span><text:span text:style-name="T346_6"><text:s/></text:span><text:span text:style-name="T346_7">–<text:s/></text:span><text:span text:style-name="T346_8">Impact<text:s/>of<text:s/>disease<text:s/>outbreaks<text:s/>in<text:s/>countries<text:s/>of<text:s/>focus</text:span><text:span text:style-name="T346_9">.</text:span><text:span text:style-name="T346_10"><text:s/></text:span><text:span text:style-name="T346_11">Minor</text:span><text:span text:style-name="T346_12"><text:s/></text:span><text:span text:style-name="T346_13">(</text:span><text:span text:style-name="T346_14">no<text:s/>change)</text:span><text:span text:style-name="T346_15">.</text:span><text:span text:style-name="T346_16"><text:s/></text:span><text:span text:style-name="T346_17">T</text:span><text:span text:style-name="T346_18">he<text:s/>programme<text:s/>has<text:s/>monitored<text:s/>ongoing<text:s/>duty<text:s/>of<text:s/>care<text:s/>risks,<text:s/>including<text:s/>the<text:s/>outbreak<text:s/>of<text:s/>Sudan<text:s/>virus<text:s/>disease<text:s/>(SVD)<text:s/>in<text:s/>Uganda<text:s/>in<text:s/>early<text:s/>2025.<text:s/>This<text:s/>situation<text:s/>prompted<text:s/>the<text:s/>postponement<text:s/>or<text:s/>cancellation<text:s/>of<text:s/>international<text:s/>travel<text:s/>and<text:s/>adjustments<text:s/>to<text:s/>the<text:s/>scopes<text:s/>of<text:s/>work<text:s/>for<text:s/>partners<text:s/>implementing<text:s/>in-country<text:s/>to<text:s/>minimise<text:s/>risk.<text:s/></text:span></text:p>
          </text:list-item>
        </text:list>
        <text:h text:style-name="P347" text:outline-level="3"><text:span text:style-name="T347_1">HBCC<text:s/>–<text:s/></text:span><text:span text:style-name="T347_2">LSHT</text:span></text:h>
        <text:p text:style-name="P348"><text:span text:style-name="T348_1">Low<text:s/>risk<text:s/>across<text:s/>all<text:s/>categories.<text:s/>Final<text:s/>activities<text:s/>under<text:s/>the<text:s/>“Hygiene<text:s/>Futures”<text:s/>grant,<text:s/>which<text:s/>ended<text:s/>31<text:s/>March<text:s/>2025,<text:s/>focus</text:span><text:span text:style-name="T348_2">ed</text:span><text:span text:style-name="T348_3"><text:s/>on<text:s/>publishing<text:s/>research<text:s/>outputs,<text:s/>supporting<text:s/>WHO’s<text:s/>community<text:s/>hand<text:s/>hygiene<text:s/>guidelines,<text:s/>and<text:s/>providing<text:s/>technical<text:s/>resources<text:s/>for<text:s/>HBCC<text:s/>partners<text:s/>and<text:s/>the<text:s/>WASH<text:s/>sector.<text:s/>A<text:s/>process<text:s/>evaluation<text:s/>is<text:s/>capturing<text:s/>lessons<text:s/>learned,<text:s/>while<text:s/>stakeholder<text:s/>engagement<text:s/>is<text:s/>shaping<text:s/>rapid<text:s/>research<text:s/>to<text:s/>address<text:s/>remaining<text:s/>knowledge<text:s/>gaps.<text:s/></text:span><text:span text:style-name="T348_4"><text:s/></text:span><text:span text:style-name="T348_5">Research<text:s/>insights<text:s/>aim<text:s/>to<text:s/>inform<text:s/>broader<text:s/>WASH<text:s/>policy<text:s/>and<text:s/>programming.</text:span></text:p>
        <text:h text:style-name="P349" text:outline-level="1"><text:bookmark-start text:name="_Toc198537074"/><text:span text:style-name="T349_1">F:<text:s/>PROGRAMME<text:s/>MANAGEMENT:<text:s/>DELIVERY,<text:s/>COMMERCIAL<text:s/>&amp;<text:s/>FINANCIAL<text:s/>PERFORMANCE</text:span><text:bookmark-end text:name="_Toc198537074"/></text:h>
        <text:h text:style-name="P350" text:outline-level="2"><text:span text:style-name="T350_1">Summarise<text:s/>the<text:s/>performance<text:s/>of<text:s/>partners<text:s/>and<text:s/>FCDO,<text:s/>notably<text:s/>on<text:s/>commercial<text:s/>and<text:s/>financial<text:s/>issues</text:span><text:span text:style-name="T350_2"><text:s/></text:span></text:h>
        <text:p text:style-name="P351"><text:span text:style-name="T351_1">The<text:s/>current<text:s/>phase<text:s/>of<text:s/>the<text:s/>HBCC<text:s/>programme,<text:s/>specifically<text:s/>the<text:s/></text:span><text:span text:style-name="T351_2">Oxygen<text:s/>CoLab</text:span><text:span text:style-name="T351_3">,<text:s/>has<text:s/>an<text:s/>approved<text:s/>FCDO<text:s/>budget<text:s/>of<text:s/></text:span><text:span text:style-name="T351_4">£4,995,609.00</text:span><text:span text:style-name="T351_5">.<text:s/>To<text:s/>date,<text:s/></text:span><text:span text:style-name="T351_6">£4,089,619.36</text:span><text:span text:style-name="T351_7"><text:s/>has<text:s/>been<text:s/>disbursed,<text:s/>with<text:s/></text:span><text:span text:style-name="T351_8">£</text:span><text:span text:style-name="T351_9">2,089,764.60</text:span><text:span text:style-name="T351_10"><text:s/></text:span><text:span text:style-name="T351_11">spent<text:s/>in<text:s/>this<text:s/>reporting<text:s/>year.</text:span><text:span text:style-name="T351_12"><text:s/></text:span></text:p>
        <text:p text:style-name="P352"><text:span text:style-name="T352_1">In<text:s/></text:span><text:span text:style-name="T352_2">December<text:s/></text:span><text:span text:style-name="T352_3">2024,<text:s/></text:span><text:span text:style-name="T352_4">a<text:s/></text:span><text:span text:style-name="T352_5">12-month<text:s/></text:span><text:span text:style-name="T352_6">no-cost<text:s/>extension<text:s/>to<text:s/>the<text:s/>HBCC<text:s/></text:span><text:span text:style-name="T352_7">programme<text:s/></text:span><text:span text:style-name="T352_8">and<text:s/>Oxygen<text:s/>CoLab<text:s/>component<text:s/></text:span><text:span text:style-name="T352_9">(from<text:s/>May<text:s/>2025<text:s/>to<text:s/></text:span><text:span text:style-name="T352_10">May<text:s/>2026</text:span><text:span text:style-name="T352_11">)</text:span><text:span text:style-name="T352_12"><text:s/></text:span><text:span text:style-name="T352_13">was<text:s/>approved<text:s/></text:span><text:span text:style-name="T352_14">in<text:s/>recognition<text:s/>of<text:s/>the<text:s/></text:span><text:span text:style-name="T352_15">significant<text:s/></text:span><text:span text:style-name="T352_16">global<text:s/></text:span><text:span text:style-name="T352_17">o</text:span><text:span text:style-name="T352_18">xygen<text:s/>activities<text:s/>occurring<text:s/>in<text:s/>2025<text:s/>and<text:s/>opportunity<text:s/></text:span><text:span text:style-name="T352_19">for<text:s/>the<text:s/>Oxygen<text:s/>CoLab<text:s/>to<text:s/>influence</text:span><text:span text:style-name="T352_20"><text:s/>as<text:s/>outlined<text:s/>in<text:s/>sections<text:s/>above.</text:span><text:span text:style-name="T352_21"><text:s text:c="2"/></text:span><text:span text:style-name="T352_22">However,<text:s/>due<text:s/>to<text:s/>the<text:s/></text:span><text:span text:style-name="T352_23">FCDO’s<text:s/>reducing<text:s/>ODA<text:s/>budget,<text:s/>the<text:s/></text:span><text:span text:style-name="T352_24">commercial<text:s/></text:span><text:span text:style-name="T352_25">contract<text:s/>has<text:s/>initially<text:s/>only<text:s/>been<text:s/>extended<text:s/>until<text:s/>9</text:span><text:span text:style-name="T352_26">th</text:span><text:span text:style-name="T352_27"><text:s/>February<text:s/>2026.</text:span></text:p>
        <text:p text:style-name="P353"><text:span text:style-name="T353_1">The<text:s/>budget<text:s/>variance<text:s/>for<text:s/>the<text:s/>last<text:s/>financial<text:s/>year<text:s/>was<text:s/></text:span><text:span text:style-name="T353_2">-</text:span><text:span text:style-name="T353_3">7.63%.<text:s/>This<text:s/>was<text:s/>due<text:s/>to<text:s/>two<text:s/></text:span><text:span text:style-name="T353_4">main<text:s/></text:span><text:span text:style-name="T353_5">factors:<text:s/>delays<text:s/>in<text:s/>confirming<text:s/>the<text:s/>programme’s<text:s/>contract<text:s/>extension<text:s/>led<text:s/>to<text:s/>underspending,<text:s/>as<text:s/>larger<text:s/>grant-funded<text:s/>activities</text:span><text:span text:style-name="T353_6">,<text:s/></text:span><text:span text:style-name="T353_7">such<text:s/>as<text:s/></text:span><text:span text:style-name="T353_8">Healthport’s</text:span><text:span text:style-name="T353_9"><text:s/>planned<text:s/>solar<text:s/>system<text:s/>purchase<text:s/>in<text:s/>Nigeria</text:span><text:span text:style-name="T353_10">,<text:s/></text:span><text:span text:style-name="T353_11">were<text:s/>postponed<text:s/>to<text:s/>avoid<text:s/>investing<text:s/>in<text:s/>work<text:s/>that<text:s/>might<text:s/>not<text:s/>continue;<text:s/>and<text:s/>some<text:s/>planned<text:s/>activities<text:s/>were<text:s/>paused<text:s/>or<text:s/>redirected<text:s/>following<text:s/>feedback<text:s/>that<text:s/></text:span><text:span text:style-name="T353_12">they<text:s/>would<text:s/>not<text:s/>deliver<text:s/>sufficient<text:s/>value<text:s/>for<text:s/>money<text:s/>or<text:s/>impact,<text:s/>including<text:s/>funding<text:s/>for<text:s/>further<text:s/>oxygen<text:s/>concentrator<text:s/>innovation.</text:span></text:p>
        <text:p text:style-name="P354"><text:span text:style-name="T354_1">This<text:s/>year<text:s/>the<text:s/>programme<text:s/>moved<text:s/>to<text:s/>monthly<text:s/>invoicing<text:s/>to<text:s/>shorten<text:s/>payment<text:s/>timelines,<text:s/>with<text:s/>the<text:s/>programme<text:s/>implementing<text:s/>the<text:s/>“withholding<text:s/>of<text:s/>technical<text:s/>fees”<text:s/>to<text:s/>ensure<text:s/>that<text:s/>the<text:s/>programme<text:s/>has<text:s/>met<text:s/>payment<text:s/>KPIs.<text:s/>These<text:s/>have<text:s/>been<text:s/>met<text:s/>every<text:s/>quarter.<text:s/></text:span></text:p>
        <text:p text:style-name="P355"><text:span text:style-name="T355_1">Maintaining</text:span><text:span text:style-name="T355_2"><text:s/>p</text:span><text:span text:style-name="T355_3">erformance<text:s/>of<text:s/></text:span><text:span text:style-name="T355_4">p</text:span><text:span text:style-name="T355_5">artners:<text:s/></text:span><text:span text:style-name="T355_6">The<text:s/>ongoing<text:s/>rhythm<text:s/>of<text:s/>quarterly<text:s/>review<text:s/>meetings<text:s/></text:span><text:span text:style-name="T355_7">between<text:s/></text:span><text:span text:style-name="T355_8">FCDO</text:span><text:span text:style-name="T355_9"><text:s/>and<text:s/>the<text:s/>CoLab<text:s/>team</text:span><text:span text:style-name="T355_10">,<text:s/>along<text:s/>with<text:s/>bi-weekly<text:s/>strategy<text:s/>sessions<text:s/>and<text:s/>the<text:s/>involvement<text:s/>of<text:s/>FCDO<text:s/>on<text:s/>the<text:s/></text:span><text:span text:style-name="T355_11">4-monthly<text:s/></text:span><text:span text:style-name="T355_12">Advisory<text:s/>Board,<text:s/>has<text:s/>fostered<text:s/>a<text:s/>strong<text:s/>relationship<text:s/>where<text:s/>any<text:s/>performance<text:s/>issues<text:s/>can<text:s/>be<text:s/>raised.<text:s/></text:span></text:p>
        <text:p text:style-name="P356"><text:span text:style-name="T356_1">Compliance<text:s/>with<text:s/>the<text:s/>new<text:s/>cost<text:s/>and<text:s/>transparency<text:s/>requirements:<text:s/></text:span><text:span text:style-name="T356_2">The<text:s/>Oxygen<text:s/>CoLab<text:s/>has<text:s/>provided<text:s/>open<text:s/>book<text:s/>responses<text:s/>when<text:s/>submitting<text:s/>their<text:s/>proposals<text:s/>detailing<text:s/>fees<text:s/>and<text:s/>overheads<text:s/>charged<text:s/>and<text:s/>has<text:s/>further<text:s/>done<text:s/>so<text:s/>in<text:s/>the<text:s/>development<text:s/>of<text:s/>the<text:s/>contract<text:s/>extension<text:s/>working<text:s/>closely<text:s/>and<text:s/>transparently<text:s/>with<text:s/>the<text:s/>FCDO.</text:span></text:p>
        <text:p text:style-name="P357"><text:span text:style-name="T357_1">Compliance<text:s/>with<text:s/>the<text:s/>Supply<text:s/>Partner<text:s/>Code:</text:span><text:span text:style-name="T357_2"><text:s/>A<text:s/>key<text:s/>aim<text:s/>of<text:s/>the<text:s/>Oxygen<text:s/>CoLab<text:s/>has<text:s/>been<text:s/>upskilling<text:s/>non-traditional<text:s/>grantees<text:s/>to<text:s/>meet<text:s/>donor<text:s/>requirements<text:s/>and<text:s/>the<text:s/>FCDO<text:s/>Supplier<text:s/>Partner<text:s/>Code<text:s/>and<text:s/>PrOF<text:s/>Guidelines.<text:s/>This<text:s/>work<text:s/>has<text:s/>continued<text:s/>over<text:s/>the<text:s/>last<text:s/>year,<text:s/>although<text:s/>tailored<text:s/>support<text:s/>has<text:s/>been<text:s/>lower<text:s/>as<text:s/>grantees<text:s/>be</text:span><text:span text:style-name="T357_3">come</text:span><text:span text:style-name="T357_4"><text:s/>more<text:s/>knowledgeable<text:s/>on<text:s/>the<text:s/>requirements.</text:span><text:span text:style-name="T357_5"><text:s text:c="2"/></text:span><text:span text:style-name="T357_6">Support<text:s/>has<text:s/>focussed<text:s/>on<text:s/>t</text:span><text:span text:style-name="T357_7">hree</text:span><text:span text:style-name="T357_8"><text:s/>areas:</text:span></text:p>
        <text:list text:style-name="LS2" xml:id="list30">
          <text:list-item>
            <text:p text:style-name="P358"><text:span text:style-name="T358_1">Upskilling<text:s/>new<text:s/>grantee</text:span><text:span text:style-name="T358_2">:</text:span><text:span text:style-name="T358_3"><text:s/>the<text:s/>Association<text:s/>for<text:s/>Health<text:s/>Innovation<text:s/>in<text:s/>Africa<text:s/>(AFHIA)</text:span><text:span text:style-name="T358_4">.<text:s text:c="2"/></text:span><text:span text:style-name="T358_5">T</text:span><text:span text:style-name="T358_6">he<text:s/></text:span><text:span text:style-name="T358_7">Oxygen<text:s/>CoLab<text:s/>has<text:s/></text:span><text:span text:style-name="T358_8">brought</text:span><text:span text:style-name="T358_9"><text:s/>them<text:s/>in<text:s/>line<text:s/>with<text:s/>the<text:s/></text:span><text:span text:style-name="T358_10">Supply<text:s/>Partner<text:s/>Code</text:span><text:span text:style-name="T358_11"><text:s/>and<text:s/>improve</text:span><text:span text:style-name="T358_12">d</text:span><text:span text:style-name="T358_13"><text:s/>their<text:s/>business<text:s/>processes<text:s/>with<text:s/>the<text:s/>wider<text:s/>goal<text:s/>of<text:s/>helping<text:s/>them<text:s/>to<text:s/>commercially<text:s/>scale.</text:span></text:p>
          </text:list-item>
          <text:list-item>
            <text:p text:style-name="P359"><text:span text:style-name="T359_1">Implementing<text:s/>in<text:s/>line<text:s/>with<text:s/></text:span><text:span text:style-name="T359_2">FCDO’s<text:s/></text:span><text:span text:style-name="T359_3">PrOF</text:span><text:span text:style-name="T359_4"><text:s/>rules</text:span><text:span text:style-name="T359_5">.</text:span><text:span text:style-name="T359_6"><text:s text:c="2"/></text:span><text:span text:style-name="T359_7">In<text:s/>January<text:s/>2025,<text:s/>HealthPort<text:s/>experienced<text:s/>a<text:s/></text:span><text:span text:style-name="T359_8">small<text:s/></text:span><text:span text:style-name="T359_9">theft<text:s/>of<text:s/>programme<text:s/>equipment<text:s/>from<text:s/>their<text:s/>hospital<text:s/>site<text:s/>in<text:s/>Lagos.<text:s/></text:span><text:span text:style-name="T359_10">They<text:s/></text:span><text:span text:style-name="T359_11">collaborated<text:s/>with<text:s/>the<text:s/></text:span><text:span text:style-name="T359_12">Oxygen<text:s/></text:span><text:span text:style-name="T359_13">CoLab<text:s/>and<text:s/>FCDO<text:s/>to<text:s/>inform<text:s/>relevant<text:s/>parties,<text:s/>enhance<text:s/>their<text:s/>security<text:s/>processes,<text:s/>and<text:s/>arrange<text:s/>for<text:s/>reimbursement<text:s/>of<text:s/>the<text:s/>programme<text:s/>for<text:s/>the<text:s/>lost<text:s/>asset.</text:span></text:p>
          </text:list-item>
          <text:list-item>
            <text:p text:style-name="P360"><text:span text:style-name="T360_1">Delivery<text:s/>against<text:s/>KPIs<text:s/>&amp;<text:s/>T&amp;C’s:<text:s/></text:span><text:span text:style-name="T360_2">Consortium<text:s/>Partners<text:s/>have<text:s/></text:span><text:span text:style-name="T360_3">stayed</text:span><text:span text:style-name="T360_4"><text:s/></text:span><text:span text:style-name="T360_5">on<text:s/>track<text:s/>with<text:s/>meeting<text:s/>the<text:s/>logframe<text:s/>KPIs,<text:s/>and<text:s/>in<text:s/>many<text:s/>cases<text:s/>exceeding<text:s/>them</text:span><text:span text:style-name="T360_6">.</text:span><text:span text:style-name="T360_7"><text:s/>In<text:s/>some<text:s/></text:span><text:span text:style-name="T360_8">instances,</text:span><text:span text:style-name="T360_9"><text:s/>they<text:s/>have<text:s/></text:span><text:span text:style-name="T360_10">stretched<text:s/></text:span><text:span text:style-name="T360_11">the<text:s/>target<text:s/>to<text:s/></text:span><text:span text:style-name="T360_12">get<text:s/>closer<text:s/>to<text:s/></text:span><text:span text:style-name="T360_13">the<text:s/>output<text:s/>and<text:s/>outcomes<text:s/>of<text:s/>the<text:s/>programme<text:s/>(as<text:s/>described<text:s/>in<text:s/></text:span><text:span text:style-name="T360_14">Section<text:s/>C<text:s/>-<text:s/>Detailed<text:s/>Output<text:s/>Scoring</text:span><text:span text:style-name="T360_15">).<text:s/></text:span><text:span text:style-name="T360_16">All<text:s/></text:span><text:span text:style-name="T360_17">Terms<text:s/>&amp;<text:s/>Conditions<text:s/>of<text:s/>the</text:span><text:span text:style-name="T360_18"><text:s/>partner</text:span><text:span text:style-name="T360_19"><text:s/>contract<text:s/>with<text:s/>FCDO</text:span><text:span text:style-name="T360_20"><text:s/>have<text:s/>been<text:s/>met</text:span><text:span text:style-name="T360_21">.</text:span></text:p>
          </text:list-item>
        </text:list>
        <text:h text:style-name="P361" text:outline-level="3"><text:span text:style-name="T361_1">LSHTM<text:s/>(Output<text:s/>5.1)</text:span></text:h>
        <text:p text:style-name="P362"><text:span text:style-name="T362_1">A<text:s/>small<text:s/>residual<text:s/>expenditure<text:s/>of<text:s/></text:span><text:span text:style-name="T362_2">£48,895</text:span><text:span text:style-name="T362_3"><text:s/>was<text:s/>incurred<text:s/>to<text:s/>complete<text:s/>the<text:s/>research<text:s/>activities<text:s/>undertaken<text:s/>by<text:s/>the<text:s/></text:span><text:span text:style-name="T362_4">Hygiene<text:s/>Hub<text:s/>at<text:s/>the<text:s/>London<text:s/>School<text:s/>of<text:s/>Hygiene<text:s/>and<text:s/>Tropical<text:s/>Medicine</text:span><text:span text:style-name="T362_5">.</text:span><text:span text:style-name="T362_6"><text:s/></text:span></text:p>
        <text:h text:style-name="P363" text:outline-level="1"><text:bookmark-start text:name="_Toc198537075"/><text:span text:style-name="T363_1">G:<text:s/>MONITORING,<text:s/>EVIDENCE<text:s/>AND<text:s/>LEARNING</text:span><text:bookmark-end text:name="_Toc198537075"/></text:h>
        <text:p text:style-name="P364"><text:span text:style-name="T364_1">Beyond<text:s/>the<text:s/>formal<text:s/>research<text:s/>activities<text:s/>who</text:span><text:span text:style-name="T364_2">se<text:s/>evidence<text:s/>and<text:s/>learning<text:s/>are<text:s/>covered<text:s/>in<text:s/></text:span><text:span text:style-name="T364_3">Output<text:s/>C</text:span><text:span text:style-name="T364_4">,<text:s/></text:span><text:span text:style-name="T364_5">k</text:span><text:span text:style-name="T364_6">ey<text:s/></text:span><text:span text:style-name="T364_7">programme<text:s/></text:span><text:span text:style-name="T364_8">activities<text:s/>and<text:s/>learning<text:s/>over<text:s/>the<text:s/>l</text:span><text:span text:style-name="T364_9">as</text:span><text:span text:style-name="T364_10">t<text:s/>yea</text:span><text:span text:style-name="T364_11">r<text:s/>include:</text:span></text:p>
        <text:list text:style-name="LS1" xml:id="list33">
          <text:list-item>
            <text:p text:style-name="P365"><text:span text:style-name="T365_1">Leveraging<text:s/>a<text:s/>Glob</text:span><text:span text:style-name="T365_2">al<text:s/>Technical<text:s/>Advisory<text:s/>Board</text:span><text:span text:style-name="T365_3"><text:s/></text:span><text:span text:style-name="T365_4">has<text:s/>been<text:s/>instrumental<text:s/>in<text:s/>shaping<text:s/>strategy<text:s/>and<text:s/>broadening<text:s/>reach.</text:span><text:span text:style-name="T365_5"><text:s/>Through<text:s/>their<text:s/>ideas<text:s/>and<text:s/>connections,<text:s/></text:span><text:span text:style-name="T365_6">The<text:s/>Oxygen<text:s/>CoLab</text:span><text:span text:style-name="T365_7"><text:s/>successfully<text:s/>disseminated<text:s/>the<text:s/>Oxygen<text:s/>Concentrator<text:s/>Directory<text:s/>via<text:s/>Ministries<text:s/>of<text:s/>Health<text:s/>and<text:s/>the<text:s/>Global<text:s/>Oxygen<text:s/>Alliance,<text:s/>amplifying<text:s/>its<text:s/>impact.<text:s/>Additionally,<text:s/>one-on-one<text:s/>conversations<text:s/>with<text:s/>board<text:s/>members</text:span><text:span text:style-name="T365_8">,</text:span><text:span text:style-name="T365_9"><text:s/>embedded<text:s/>in<text:s/>the<text:s/>oxygen<text:s/>sector</text:span><text:span text:style-name="T365_10">,</text:span><text:span text:style-name="T365_11"><text:s/>directly<text:s/>influenced<text:s/>our<text:s/>strategic<text:s/>direction,<text:s/>particularly<text:s/>in<text:s/>addressing<text:s/>the<text:s/>oxygen<text:s/>market<text:s/>gap<text:s/>and<text:s/>identifying<text:s/>key<text:s/>solutions<text:s/>for<text:s/>scaling<text:s/>access.</text:span></text:p>
          </text:list-item>
          <text:list-item>
            <text:p text:style-name="P366"><text:span text:style-name="T366_1">Take<text:s/>time<text:s/>to<text:s/>build<text:s/>trusted<text:s/>relationships</text:span><text:span text:style-name="T366_2"><text:s/></text:span><text:span text:style-name="T366_3">before<text:s/>starting<text:s/>the<text:s/>work:<text:s/></text:span><text:span text:style-name="T366_4">The<text:s/>Oxygen<text:s/>CoLab</text:span><text:span text:style-name="T366_5"><text:s/>initially<text:s/>faced<text:s/>challenges<text:s/>with<text:s/>partners<text:s/>due<text:s/>to<text:s/>rushing<text:s/>into<text:s/>work<text:s/>without<text:s/>fully<text:s/>aligning<text:s/>on<text:s/>goals<text:s/>and<text:s/>onboarding<text:s/>them<text:s/>to<text:s/>the<text:s/>mission-driven<text:s/>focus.<text:s/>There<text:s/>were<text:s/>also<text:s/>sectoral<text:s/>incentives<text:s/>that<text:s/>didn’t<text:s/>always<text:s/>align<text:s/>with<text:s/>driving<text:s/>impact.<text:s/>The<text:s/>turning<text:s/>point<text:s/>came<text:s/></text:span><text:span text:style-name="T366_6">once<text:s/></text:span><text:span text:style-name="T366_7">a<text:s/>strong<text:s/>in-country<text:s/>team</text:span><text:span text:style-name="T366_8"><text:s/>had<text:s/>been<text:s/>established</text:span><text:span text:style-name="T366_9">,<text:s/>allowing<text:s/>for<text:s/>more<text:s/>time<text:s/>to<text:s/>build<text:s/>relationships,<text:s/>align<text:s/>on<text:s/>goals,<text:s/>and<text:s/>ensure<text:s/>partners<text:s/>truly<text:s/>understood<text:s/>the<text:s/>programme’s<text:s/>mission,<text:s/>leading<text:s/>to<text:s/>more<text:s/>effective<text:s/>collaboration.</text:span></text:p>
          </text:list-item>
          <text:list-item>
            <text:p text:style-name="P367"><text:span text:style-name="T367_1">Allowing<text:s/>for<text:s/>flexibility<text:s/>in<text:s/></text:span><text:span text:style-name="T367_2">targets<text:s/>to<text:s/>maximise<text:s/></text:span><text:span text:style-name="T367_3">research<text:s/>output</text:span><text:span text:style-name="T367_4"><text:s/>and<text:s/>value</text:span><text:span text:style-name="T367_5">:</text:span><text:span text:style-name="T367_6"><text:s/></text:span><text:span text:style-name="T367_7">Working<text:s/>closely<text:s/>with<text:s/>academic<text:s/>partners<text:s/>helped<text:s/></text:span><text:span text:style-name="T367_8">the<text:s/>Oxygen<text:s/>CoLab</text:span><text:span text:style-name="T367_9"><text:s/>reali</text:span><text:span text:style-name="T367_10">s</text:span><text:span text:style-name="T367_11">e<text:s/>that<text:s/>to<text:s/>effectively<text:s/>assess<text:s/>the<text:s/>impact<text:s/>of<text:s/>O2aaS,<text:s/></text:span><text:span text:style-name="T367_12">they</text:span><text:span text:style-name="T367_13"><text:s/>first<text:s/>needed<text:s/>to<text:s/>clearly<text:s/>define<text:s/>the<text:s/>model</text:span><text:span text:style-name="T367_14"><text:s/>we’re<text:s/>working<text:s/>towards</text:span><text:span text:style-name="T367_15">.<text:s/>This<text:s/>led<text:s/>to<text:s/>the<text:s/>publication<text:s/>of<text:s/>a</text:span><text:span text:style-name="T367_16"><text:s/>S</text:span><text:span text:style-name="T367_17">cientific<text:s/></text:span><text:span text:style-name="T367_18">viewpoint,<text:s/>currently<text:s/>in<text:s/>peer<text:s/>review,<text:s/>that</text:span><text:span text:style-name="T367_19"><text:s/>defin</text:span><text:span text:style-name="T367_20">es</text:span><text:span text:style-name="T367_21"><text:s/>O2aaS.<text:s/>The<text:s/>evidence<text:s/></text:span><text:span text:style-name="T367_22">gathered<text:s/>from<text:s/>evaluation<text:s/>of<text:s/></text:span><text:span text:style-name="T367_23">the<text:s/>project’s<text:s/></text:span><text:span text:style-name="T367_24">five<text:s/>pilots<text:s/>has<text:s/>proven<text:s/>to<text:s/>be<text:s/>so<text:s/>rich<text:s/>that<text:s/></text:span><text:span text:style-name="T367_25">the</text:span><text:span text:style-name="T367_26"><text:s/>academic<text:s/>partners<text:s/>now<text:s/>plan<text:s/>to<text:s/>publish<text:s/>three<text:s/>academic<text:s/>papers<text:s/>instead<text:s/>of<text:s/>one</text:span><text:span text:style-name="T367_27">,</text:span><text:span text:style-name="T367_28"><text:s/>as<text:s/>the<text:s/>research<text:s/>is<text:s/>filling<text:s/>a<text:s/>significant<text:s/>gap<text:s/>in<text:s/>the<text:s/>sector’s<text:s/>understanding<text:s/>of<text:s/>oxygen<text:s/>service<text:s/>models.</text:span></text:p>
          </text:list-item>
          <text:list-item>
            <text:p text:style-name="P368"><text:span text:style-name="T368_1">Translating<text:s/>Evidence<text:s/>into<text:s/>Actionable,<text:s/>Engaging<text:s/>Products</text:span><text:span text:style-name="T368_2">:<text:s/>What<text:s/>started<text:s/>as<text:s/></text:span><text:span text:style-name="T368_3">eleven</text:span><text:span text:style-name="T368_4"><text:s/>16-page</text:span><text:span text:style-name="T368_5"><text:s/>technical<text:s/>lab<text:s/>reports<text:s/></text:span><text:span text:style-name="T368_6">on<text:s/>different<text:s/></text:span><text:span text:style-name="T368_7">concentrators<text:s/></text:span><text:span text:style-name="T368_8">was<text:s/>transformed<text:s/>into<text:s/>a<text:s/>user-friendly<text:s/>online<text:s/>tool<text:s/>that<text:s/>enables<text:s/></text:span><text:span text:style-name="T368_9">quick<text:s/>and<text:s/>clear<text:s/></text:span><text:span text:style-name="T368_10">product<text:s/>comparison.<text:s/>This<text:s/>tool<text:s/>has<text:s/></text:span><text:span text:style-name="T368_11">already<text:s/></text:span><text:span text:style-name="T368_12">been<text:s/>instrumental</text:span><text:span text:style-name="T368_13"><text:s/>for<text:s/></text:span><text:span text:style-name="T368_14">the<text:s/>Laos<text:s/>Ministry<text:s/>of<text:s/>Health<text:s/></text:span><text:span text:style-name="T368_15">who<text:s/>has<text:s/></text:span><text:span text:style-name="T368_16">us</text:span><text:span text:style-name="T368_17">ed</text:span><text:span text:style-name="T368_18"><text:s/>it<text:s/>for<text:s/>oxygen<text:s/>concentrator<text:s/>purchasing</text:span><text:span text:style-name="T368_19">,</text:span><text:span text:style-name="T368_20"><text:s/>and<text:s/>a<text:s/>local<text:s/>oxygen<text:s/>business<text:s/>building<text:s/>a<text:s/>tailored<text:s/>technology<text:s/>stack<text:s/>for<text:s/>low-resource<text:s/>settings.<text:s/>Feedback<text:s/>from<text:s/>policymakers<text:s/>confirms<text:s/>it</text:span><text:span text:style-name="T368_21"><text:s/>is</text:span><text:span text:style-name="T368_22"><text:s/></text:span><text:span text:style-name="T368_23">now<text:s/></text:span><text:span text:style-name="T368_24">a</text:span><text:span text:style-name="T368_25">n</text:span><text:span text:style-name="T368_26"><text:s/></text:span><text:span text:style-name="T368_27">important<text:s/></text:span><text:span text:style-name="T368_28">resource<text:s/></text:span><text:span text:style-name="T368_29">supporting<text:s/></text:span><text:span text:style-name="T368_30">informed<text:s/>decision-making.</text:span></text:p>
          </text:list-item>
          <text:list-item>
            <text:p text:style-name="P369"><text:span text:style-name="T369_1">Diversifying<text:s/></text:span><text:span text:style-name="T369_2">the</text:span><text:span text:style-name="T369_3"><text:s/>learning<text:s/>out<text:s/>loud,<text:s/>and<text:s/>evidence<text:s/>dissemination<text:s/>approaches:</text:span><text:span text:style-name="T369_4"><text:s/></text:span><text:span text:style-name="T369_5">The<text:s/>Oxygen<text:s/>Concentrator<text:s/>Directory<text:s/>tool<text:s/>has<text:s/>been<text:s/>a<text:s/>key<text:s/>resource,<text:s/>opening<text:s/>doors<text:s/>for<text:s/></text:span><text:span text:style-name="T369_6">the<text:s/>Oxygen<text:s/>CoLab<text:s/>team<text:s/>to<text:s/>do<text:s/></text:span><text:span text:style-name="T369_7">conference<text:s/>presentations<text:s/>due<text:s/>to<text:s/>its<text:s/>engaging,<text:s/>user-friendly<text:s/>design.<text:s/>In<text:s/>Kenya,<text:s/></text:span><text:span text:style-name="T369_8">the<text:s/>Oxygen<text:s/>CoLab</text:span><text:span text:style-name="T369_9"><text:s/>learned<text:s/>that<text:s/>policy<text:s/>papers<text:s/>are<text:s/>essential<text:s/>for<text:s/>reaching<text:s/>national<text:s/>and<text:s/>sub-national<text:s/>policymakers.<text:s/></text:span><text:span text:style-name="T369_10">At<text:s/></text:span><text:span text:style-name="T369_11">a<text:s/>broader<text:s/>scale,<text:s/>keeping<text:s/>the<text:s/>oxygen<text:s/>community<text:s/>updated<text:s/>on<text:s/></text:span><text:span text:style-name="T369_12">th</text:span><text:span text:style-name="T369_13">e<text:s/></text:span><text:span text:style-name="T369_14">programme</text:span><text:span text:style-name="T369_15">’</text:span><text:span text:style-name="T369_16">s</text:span><text:span text:style-name="T369_17"><text:s/>work<text:s/>through<text:s/>a<text:s/>regular<text:s/>newsletter<text:s/>and<text:s/>LinkedIn<text:s/>has<text:s/>bolstered<text:s/></text:span><text:span text:style-name="T369_18">its</text:span><text:span text:style-name="T369_19"><text:s/>credibility</text:span><text:span text:style-name="T369_20">.<text:s/>More<text:s/>global<text:s/>oxygen<text:s/></text:span><text:span text:style-name="T369_21">advocates</text:span><text:span text:style-name="T369_22">,</text:span><text:span text:style-name="T369_23"><text:s/>like<text:s/>the<text:s/>Every<text:s/>Breath<text:s/>Counts<text:s/>Coalition</text:span><text:span text:style-name="T369_24">,</text:span><text:span text:style-name="T369_25"><text:s/>are<text:s/>re-sharing<text:s/>and<text:s/></text:span><text:span text:style-name="T369_26">af</text:span><text:span text:style-name="T369_27">firming<text:s/>the<text:s/>value<text:s/>of</text:span><text:span text:style-name="T369_28"><text:s/></text:span><text:span text:style-name="T369_29">the</text:span><text:span text:style-name="T369_30"><text:s/>work</text:span><text:span text:style-name="T369_31"><text:s/>–<text:s/>t</text:span><text:span text:style-name="T369_32">he<text:s/></text:span><text:span text:style-name="T369_33">first<text:s/></text:span><text:span text:style-name="T369_34">Oxygen<text:s/>CoLab<text:s/></text:span><text:span text:style-name="T369_35">newsletter<text:s/></text:span><text:span text:style-name="T369_36">received</text:span><text:span text:style-name="T369_37"><text:s/>a<text:s/></text:span><text:span text:style-name="T369_38">healthy<text:s/></text:span><text:span text:style-name="T369_39">42%<text:s/>open<text:s/>rate</text:span><text:span text:style-name="T369_40">.</text:span></text:p>
          </text:list-item>
        </text:list>
        <text:h text:style-name="P370" text:outline-level="1"><text:bookmark-start text:name="_Toc198537076"/><text:span text:style-name="T370_1">ANNEX<text:s/>A</text:span><text:span text:style-name="T370_2">:</text:span><text:span text:style-name="T370_3"><text:s/></text:span><text:span text:style-name="T370_4">Hygiene<text:s/>Futures</text:span><text:span text:style-name="T370_5"><text:s/>Research<text:s/>Outputs</text:span><text:bookmark-end text:name="_Toc198537076"/></text:h>
        <text:p text:style-name="P371"><text:span text:style-name="T371_1">HBCC<text:s/>Hygiene<text:s/>Futures</text:span><text:span text:style-name="T371_2"><text:s/>Case<text:s/>Studies</text:span></text:p>
        <text:list text:style-name="LS1" xml:id="list38">
          <text:list-item>
            <text:p text:style-name="P372"><text:span text:style-name="T372_1">Community</text:span><text:span text:style-name="T372_2"><text:s/></text:span><text:span text:style-name="T372_3">mandates</text:span><text:span text:style-name="T372_4"><text:s/></text:span><text:span text:style-name="T372_5">use</text:span><text:span text:style-name="T372_6"><text:s/></text:span><text:span text:style-name="T372_7">social</text:span><text:span text:style-name="T372_8"><text:s/></text:span><text:span text:style-name="T372_9">norm</text:span><text:span text:style-name="T372_10"><text:s/></text:span><text:span text:style-name="T372_11">effects</text:span><text:span text:style-name="T372_12"><text:s/></text:span><text:span text:style-name="T372_13">to</text:span><text:span text:style-name="T372_14"><text:s/></text:span><text:span text:style-name="T372_15">sustainably</text:span><text:span text:style-name="T372_16"><text:s/></text:span><text:span text:style-name="T372_17">increase</text:span><text:span text:style-name="T372_18"><text:s/></text:span><text:span text:style-name="T372_19">handwashing</text:span><text:span text:style-name="T372_20"><text:s/></text:span><text:span text:style-name="T372_21">in</text:span><text:span text:style-name="T372_22"><text:s/></text:span><text:span text:style-name="T372_23">Indonesia</text:span></text:p>
          </text:list-item>
          <text:list-item>
            <text:p text:style-name="P373"><text:span text:style-name="T373_1">Testing</text:span><text:span text:style-name="T373_2"><text:s/></text:span><text:span text:style-name="T373_3">alternative</text:span><text:span text:style-name="T373_4"><text:s/></text:span><text:span text:style-name="T373_5">approaches</text:span><text:span text:style-name="T373_6"><text:s/></text:span><text:span text:style-name="T373_7">to</text:span><text:span text:style-name="T373_8"><text:s/></text:span><text:span text:style-name="T373_9">increasing</text:span><text:span text:style-name="T373_10"><text:s/></text:span><text:span text:style-name="T373_11">handwashing</text:span><text:span text:style-name="T373_12"><text:s/></text:span><text:span text:style-name="T373_13">in</text:span><text:span text:style-name="T373_14"><text:s/></text:span><text:span text:style-name="T373_15">Bangladesh</text:span></text:p>
          </text:list-item>
          <text:list-item>
            <text:p text:style-name="P374"><text:span text:style-name="T374_1"><text:a xlink:type="simple" xlink:href="https://www.hygienehub.info/en/case-studies/activating-young-people-in-kenya-and-tanzania-to-champion-hygiene-behavior-change"><text:span text:style-name="T374_2">Activating</text:span><text:span text:style-name="T374_3"><text:s/></text:span><text:span text:style-name="T374_4">young</text:span><text:span text:style-name="T374_5"><text:s/></text:span><text:span text:style-name="T374_6">people</text:span><text:span text:style-name="T374_7"><text:s/></text:span><text:span text:style-name="T374_8">in</text:span><text:span text:style-name="T374_9"><text:s/></text:span><text:span text:style-name="T374_10">Kenya</text:span><text:span text:style-name="T374_11"><text:s/></text:span><text:span text:style-name="T374_12">and</text:span><text:span text:style-name="T374_13"><text:s/></text:span><text:span text:style-name="T374_14">Tanzania</text:span><text:span text:style-name="T374_15"><text:s/></text:span><text:span text:style-name="T374_16">to</text:span><text:span text:style-name="T374_17"><text:s/></text:span><text:span text:style-name="T374_18">champion</text:span><text:span text:style-name="T374_19"><text:s/></text:span><text:span text:style-name="T374_20">behaviour</text:span><text:span text:style-name="T374_21"><text:s/></text:span><text:span text:style-name="T374_22">change</text:span></text:a></text:span><text:span text:style-name="T374_23"><text:s/></text:span></text:p>
          </text:list-item>
          <text:list-item>
            <text:p text:style-name="P375"><text:span text:style-name="T375_1"><text:a xlink:type="simple" xlink:href="https://www.hygienehub.info/en/case-studies/integrating-hygiene-behaviour-campaigns-with-access-to-free-wi-fi-in-nairobi"><text:span text:style-name="T375_2">Integrating</text:span><text:span text:style-name="T375_3"><text:s/></text:span><text:span text:style-name="T375_4">hygiene</text:span><text:span text:style-name="T375_5"><text:s/></text:span><text:span text:style-name="T375_6">behaviour</text:span><text:span text:style-name="T375_7"><text:s/></text:span><text:span text:style-name="T375_8">campaigns</text:span><text:span text:style-name="T375_9"><text:s/></text:span><text:span text:style-name="T375_10">with</text:span><text:span text:style-name="T375_11"><text:s/></text:span><text:span text:style-name="T375_12">access</text:span><text:span text:style-name="T375_13"><text:s/></text:span><text:span text:style-name="T375_14">to</text:span><text:span text:style-name="T375_15"><text:s/></text:span><text:span text:style-name="T375_16">Wi-Fi</text:span><text:span text:style-name="T375_17"><text:s/></text:span><text:span text:style-name="T375_18">in</text:span><text:span text:style-name="T375_19"><text:s/></text:span><text:span text:style-name="T375_20">Nairobi</text:span></text:a></text:span><text:span text:style-name="T375_21"><text:s/></text:span></text:p>
          </text:list-item>
          <text:list-item>
            <text:p text:style-name="P376"><text:span text:style-name="T376_1"><text:a xlink:type="simple" xlink:href="https://www.hygienehub.info/en/case-studies/covid-19-vaccine-facility-locator-in-kenya-nigeria-and-uganda"><text:span text:style-name="T376_2">COVID-19</text:span><text:span text:style-name="T376_3"><text:s/></text:span><text:span text:style-name="T376_4">vaccine</text:span><text:span text:style-name="T376_5"><text:s/></text:span><text:span text:style-name="T376_6">facility</text:span><text:span text:style-name="T376_7"><text:s/></text:span><text:span text:style-name="T376_8">locator</text:span><text:span text:style-name="T376_9"><text:s/></text:span><text:span text:style-name="T376_10">in</text:span><text:span text:style-name="T376_11"><text:s/></text:span><text:span text:style-name="T376_12">Kenya,</text:span><text:span text:style-name="T376_13"><text:s/></text:span><text:span text:style-name="T376_14">Nigeria</text:span><text:span text:style-name="T376_15"><text:s/></text:span><text:span text:style-name="T376_16">and</text:span><text:span text:style-name="T376_17"><text:s/></text:span><text:span text:style-name="T376_18">Uganda</text:span></text:a></text:span></text:p>
          </text:list-item>
          <text:list-item>
            <text:p text:style-name="P377"><text:span text:style-name="T377_1"><text:a xlink:type="simple" xlink:href="https://www.hygienehub.info/en/case-studies/using-bulk-voice-messaging-to-increase-covid-19-vaccination-uptake-in-rural-pakistan"><text:span text:style-name="T377_2">Using</text:span><text:span text:style-name="T377_3"><text:s/></text:span><text:span text:style-name="T377_4">bulk</text:span><text:span text:style-name="T377_5"><text:s/></text:span><text:span text:style-name="T377_6">voice</text:span><text:span text:style-name="T377_7"><text:s/></text:span><text:span text:style-name="T377_8">messaging</text:span><text:span text:style-name="T377_9"><text:s/></text:span><text:span text:style-name="T377_10">to</text:span><text:span text:style-name="T377_11"><text:s/></text:span><text:span text:style-name="T377_12">increase</text:span><text:span text:style-name="T377_13"><text:s/></text:span><text:span text:style-name="T377_14">COVID-19</text:span><text:span text:style-name="T377_15"><text:s/></text:span><text:span text:style-name="T377_16">vaccination</text:span><text:span text:style-name="T377_17"><text:s/></text:span><text:span text:style-name="T377_18">uptake</text:span><text:span text:style-name="T377_19"><text:s/></text:span><text:span text:style-name="T377_20">in</text:span><text:span text:style-name="T377_21"><text:s/></text:span><text:span text:style-name="T377_22">rural</text:span><text:span text:style-name="T377_23"><text:s/></text:span><text:span text:style-name="T377_24">Pakistan</text:span></text:a></text:span><text:span text:style-name="T377_25"><text:s/></text:span></text:p>
          </text:list-item>
          <text:list-item>
            <text:p text:style-name="P378"><text:span text:style-name="T378_1"><text:a xlink:type="simple" xlink:href="https://www.hygienehub.info/en/case-studies/assessing-water-consumption-of-different-handwashing-facility-designs-in-schools"><text:span text:style-name="T378_2">Assessing</text:span><text:span text:style-name="T378_3"><text:s/></text:span><text:span text:style-name="T378_4">water</text:span><text:span text:style-name="T378_5"><text:s/></text:span><text:span text:style-name="T378_6">consumption</text:span><text:span text:style-name="T378_7"><text:s/></text:span><text:span text:style-name="T378_8">of</text:span><text:span text:style-name="T378_9"><text:s/></text:span><text:span text:style-name="T378_10">different</text:span><text:span text:style-name="T378_11"><text:s/></text:span><text:span text:style-name="T378_12">handwashing</text:span><text:span text:style-name="T378_13"><text:s/></text:span><text:span text:style-name="T378_14">facility</text:span><text:span text:style-name="T378_15"><text:s/></text:span><text:span text:style-name="T378_16">designs</text:span><text:span text:style-name="T378_17"><text:s/></text:span><text:span text:style-name="T378_18">in</text:span><text:span text:style-name="T378_19"><text:s/></text:span><text:span text:style-name="T378_20">schools</text:span></text:a></text:span><text:span text:style-name="T378_21"><text:s/></text:span></text:p>
          </text:list-item>
          <text:list-item>
            <text:p text:style-name="P379"><text:span text:style-name="T379_1"><text:a xlink:type="simple" xlink:href="https://www.hygienehub.info/en/case-studies/utilising-risk-communication-and-community-engagement-to-support-caregivers-in-promoting-hygiene-behaviours-under-5-s-at-early-development-centres"><text:span text:style-name="T379_2">Utilising</text:span><text:span text:style-name="T379_3"><text:s/></text:span><text:span text:style-name="T379_4">RCCE</text:span><text:span text:style-name="T379_5"><text:s/></text:span><text:span text:style-name="T379_6">to</text:span><text:span text:style-name="T379_7"><text:s/></text:span><text:span text:style-name="T379_8">support</text:span><text:span text:style-name="T379_9"><text:s/></text:span><text:span text:style-name="T379_10">caregivers</text:span><text:span text:style-name="T379_11"><text:s/></text:span><text:span text:style-name="T379_12">in</text:span><text:span text:style-name="T379_13"><text:s/></text:span><text:span text:style-name="T379_14">promoting</text:span><text:span text:style-name="T379_15"><text:s/></text:span><text:span text:style-name="T379_16">hygiene</text:span><text:span text:style-name="T379_17"><text:s/></text:span><text:span text:style-name="T379_18">under</text:span><text:span text:style-name="T379_19"><text:s/></text:span><text:span text:style-name="T379_20">5s</text:span><text:span text:style-name="T379_21"><text:s/></text:span><text:span text:style-name="T379_22">at</text:span><text:span text:style-name="T379_23"><text:s/></text:span><text:span text:style-name="T379_24">early</text:span><text:span text:style-name="T379_25"><text:s/></text:span><text:span text:style-name="T379_26">development</text:span><text:span text:style-name="T379_27"><text:s/></text:span><text:span text:style-name="T379_28">centres</text:span></text:a></text:span><text:span text:style-name="T379_29"><text:s/></text:span></text:p>
          </text:list-item>
          <text:list-item>
            <text:p text:style-name="P380"><text:span text:style-name="T380_1"><text:a xlink:type="simple" xlink:href="https://www.hygienehub.info/en/case-studies/using-research-informed-media-messaging-to-reduce-the-spread-of-covid-19-among-vulnerable-populations"><text:span text:style-name="T380_2">Using</text:span><text:span text:style-name="T380_3"><text:s/></text:span><text:span text:style-name="T380_4">research</text:span><text:span text:style-name="T380_5"><text:s/></text:span><text:span text:style-name="T380_6">informed</text:span><text:span text:style-name="T380_7"><text:s/></text:span><text:span text:style-name="T380_8">media</text:span><text:span text:style-name="T380_9"><text:s/></text:span><text:span text:style-name="T380_10">messaging</text:span><text:span text:style-name="T380_11"><text:s/></text:span><text:span text:style-name="T380_12">to</text:span><text:span text:style-name="T380_13"><text:s/></text:span><text:span text:style-name="T380_14">reduce</text:span><text:span text:style-name="T380_15"><text:s/></text:span><text:span text:style-name="T380_16">the</text:span><text:span text:style-name="T380_17"><text:s/></text:span><text:span text:style-name="T380_18">spread</text:span><text:span text:style-name="T380_19"><text:s/></text:span><text:span text:style-name="T380_20">of</text:span><text:span text:style-name="T380_21"><text:s/></text:span><text:span text:style-name="T380_22">COVID-19</text:span><text:span text:style-name="T380_23"><text:s/></text:span><text:span text:style-name="T380_24">among</text:span><text:span text:style-name="T380_25"><text:s/></text:span><text:span text:style-name="T380_26">vulnerable</text:span><text:span text:style-name="T380_27"><text:s/></text:span><text:span text:style-name="T380_28">populations</text:span></text:a></text:span><text:span text:style-name="T380_29"><text:s/></text:span></text:p>
          </text:list-item>
          <text:list-item>
            <text:p text:style-name="P381"><text:span text:style-name="T381_1"><text:a xlink:type="simple" xlink:href="https://www.hygienehub.info/en/case-studies/curbing-covid-19-at-border-crossings-in-east-africa"><text:span text:style-name="T381_2">Curbing</text:span><text:span text:style-name="T381_3"><text:s/></text:span><text:span text:style-name="T381_4">COVID-19</text:span><text:span text:style-name="T381_5"><text:s/></text:span><text:span text:style-name="T381_6">at</text:span><text:span text:style-name="T381_7"><text:s/></text:span><text:span text:style-name="T381_8">border</text:span><text:span text:style-name="T381_9"><text:s/></text:span><text:span text:style-name="T381_10">crossings</text:span><text:span text:style-name="T381_11"><text:s/></text:span><text:span text:style-name="T381_12">in</text:span><text:span text:style-name="T381_13"><text:s/></text:span><text:span text:style-name="T381_14">East</text:span><text:span text:style-name="T381_15"><text:s/></text:span><text:span text:style-name="T381_16">Africa</text:span></text:a></text:span><text:span text:style-name="T381_17"><text:s/></text:span></text:p>
          </text:list-item>
          <text:list-item>
            <text:p text:style-name="P382"><text:span text:style-name="T382_1"><text:a xlink:type="simple" xlink:href="https://www.hygienehub.info/en/case-studies/exploring-the-effects-of-covid-19-on-service-uptake-among-lusaka-sanitation-program-customers"><text:span text:style-name="T382_2">Exploring</text:span><text:span text:style-name="T382_3"><text:s/></text:span><text:span text:style-name="T382_4">the</text:span><text:span text:style-name="T382_5"><text:s/></text:span><text:span text:style-name="T382_6">effects</text:span><text:span text:style-name="T382_7"><text:s/></text:span><text:span text:style-name="T382_8">of</text:span><text:span text:style-name="T382_9"><text:s/></text:span><text:span text:style-name="T382_10">COVID-19</text:span><text:span text:style-name="T382_11"><text:s/></text:span><text:span text:style-name="T382_12">on</text:span><text:span text:style-name="T382_13"><text:s/></text:span><text:span text:style-name="T382_14">service</text:span><text:span text:style-name="T382_15"><text:s/></text:span><text:span text:style-name="T382_16">uptake</text:span><text:span text:style-name="T382_17"><text:s/></text:span><text:span text:style-name="T382_18">among</text:span><text:span text:style-name="T382_19"><text:s/></text:span><text:span text:style-name="T382_20">Lusaka</text:span><text:span text:style-name="T382_21"><text:s/></text:span><text:span text:style-name="T382_22">Sanitation</text:span><text:span text:style-name="T382_23"><text:s/></text:span><text:span text:style-name="T382_24">Program</text:span><text:span text:style-name="T382_25"><text:s/></text:span><text:span text:style-name="T382_26">customers</text:span></text:a></text:span><text:span text:style-name="T382_27"><text:s/></text:span></text:p>
          </text:list-item>
          <text:list-item>
            <text:p text:style-name="P383"><text:span text:style-name="T383_1"><text:a xlink:type="simple" xlink:href="https://www.hygienehub.info/en/case-studies/sustainable-handwashing-stations-in-bunia-for-covid-19-prevention"><text:span text:style-name="T383_2">Sustainable</text:span><text:span text:style-name="T383_3"><text:s/></text:span><text:span text:style-name="T383_4">handwashing</text:span><text:span text:style-name="T383_5"><text:s/></text:span><text:span text:style-name="T383_6">stations</text:span><text:span text:style-name="T383_7"><text:s/></text:span><text:span text:style-name="T383_8">in</text:span><text:span text:style-name="T383_9"><text:s/></text:span><text:span text:style-name="T383_10">Bunia</text:span><text:span text:style-name="T383_11"><text:s/></text:span><text:span text:style-name="T383_12">for</text:span><text:span text:style-name="T383_13"><text:s/></text:span><text:span text:style-name="T383_14">COVID-19</text:span><text:span text:style-name="T383_15"><text:s/></text:span><text:span text:style-name="T383_16">prevention</text:span></text:a></text:span><text:span text:style-name="T383_17"><text:s/></text:span></text:p>
          </text:list-item>
          <text:list-item>
            <text:p text:style-name="P384"><text:span text:style-name="T384_1">Expanding</text:span><text:span text:style-name="T384_2"><text:s/></text:span><text:span text:style-name="T384_3">the</text:span><text:span text:style-name="T384_4"><text:s/></text:span><text:span text:style-name="T384_5">"Covered,</text:span><text:span text:style-name="T384_6"><text:s/></text:span><text:span text:style-name="T384_7">Clean,</text:span><text:span text:style-name="T384_8"><text:s/></text:span><text:span text:style-name="T384_9">and</text:span><text:span text:style-name="T384_10"><text:s/></text:span><text:span text:style-name="T384_11">Caring"</text:span><text:span text:style-name="T384_12"><text:s/></text:span><text:span text:style-name="T384_13">programme</text:span><text:span text:style-name="T384_14"><text:s/></text:span><text:span text:style-name="T384_15">to</text:span><text:span text:style-name="T384_16"><text:s/></text:span><text:span text:style-name="T384_17">include</text:span><text:span text:style-name="T384_18"><text:s/></text:span><text:span text:style-name="T384_19">youth</text:span><text:span text:style-name="T384_20"><text:s/></text:span><text:span text:style-name="T384_21">mental</text:span><text:span text:style-name="T384_22"><text:s/></text:span><text:span text:style-name="T384_23">health</text:span><text:span text:style-name="T384_24"><text:s/></text:span><text:span text:style-name="T384_25">and</text:span><text:span text:style-name="T384_26"><text:s/></text:span><text:span text:style-name="T384_27">vaccination</text:span></text:p>
          </text:list-item>
          <text:list-item>
            <text:p text:style-name="P385"><text:span text:style-name="T385_1"><text:a xlink:type="simple" xlink:href="https://www.hygienehub.info/en/case-studies/transitioning-promotion-of-preventative-behaviours-in-malawi-schools-from-covid-19-to-cholera-and-beyond"><text:span text:style-name="T385_2">Transitioning</text:span><text:span text:style-name="T385_3"><text:s/></text:span><text:span text:style-name="T385_4">promotion</text:span><text:span text:style-name="T385_5"><text:s/></text:span><text:span text:style-name="T385_6">of</text:span><text:span text:style-name="T385_7"><text:s/></text:span><text:span text:style-name="T385_8">preventative</text:span><text:span text:style-name="T385_9"><text:s/></text:span><text:span text:style-name="T385_10">behaviours</text:span><text:span text:style-name="T385_11"><text:s/></text:span><text:span text:style-name="T385_12">in</text:span><text:span text:style-name="T385_13"><text:s/></text:span><text:span text:style-name="T385_14">Malawi</text:span><text:span text:style-name="T385_15"><text:s/></text:span><text:span text:style-name="T385_16">schools,</text:span><text:span text:style-name="T385_17"><text:s/></text:span><text:span text:style-name="T385_18">from</text:span><text:span text:style-name="T385_19"><text:s/></text:span><text:span text:style-name="T385_20">COVID-19</text:span><text:span text:style-name="T385_21"><text:s/></text:span><text:span text:style-name="T385_22">to</text:span><text:span text:style-name="T385_23"><text:s/></text:span><text:span text:style-name="T385_24">Cholera</text:span><text:span text:style-name="T385_25"><text:s/></text:span><text:span text:style-name="T385_26">and</text:span><text:span text:style-name="T385_27"><text:s/></text:span><text:span text:style-name="T385_28">beyond</text:span></text:a></text:span></text:p>
          </text:list-item>
        </text:list>
        <text:p text:style-name="P386"><text:span text:style-name="T386_1">A<text:s/>total<text:s/>of<text:s/></text:span><text:span text:style-name="T386_2">5</text:span><text:span text:style-name="T386_3"><text:s/></text:span><text:span text:style-name="T386_4">Learning</text:span><text:span text:style-name="T386_5"><text:s/></text:span><text:span text:style-name="T386_6">Briefs</text:span><text:span text:style-name="T386_7"><text:s/>have<text:s/>been<text:s/>produced<text:s/>and<text:s/>published.<text:s text:c="2"/></text:span></text:p>
        <text:list text:style-name="LS1" xml:id="list52">
          <text:list-item>
            <text:p text:style-name="P387"><text:span text:style-name="T387_1">Vaccine<text:s/>promotion<text:s/>and<text:s/>integration<text:s/>with<text:s/>WASH/Public<text:s/>Health<text:s/>programming:<text:s/></text:span><text:span text:style-name="T387_2"><text:a xlink:type="simple" xlink:href="https://resources.hygienehub.info/en/articles/8327574-learning-brief-integrating-vaccine-promotion-and-delivery-into-existing-hygiene-behaviour-programmes-and-vice-versa"><text:span text:style-name="T387_3">Integrating<text:s/>vaccine<text:s/>promotion<text:s/>and<text:s/>delivery<text:s/>into<text:s/>existing<text:s/>hygiene<text:s/>behaviour<text:s/>programmes<text:s/>and<text:s/>vice<text:s/>versa</text:span></text:a></text:span><text:span text:style-name="T387_4"><text:s/></text:span></text:p>
          </text:list-item>
          <text:list-item>
            <text:p text:style-name="P388"><text:span text:style-name="T388_1">WASH<text:s/>system<text:s/>strengthening:<text:s/></text:span><text:span text:style-name="T388_2"><text:a xlink:type="simple" xlink:href="https://resources.hygienehub.info/en/articles/8289278-learning-brief-wash-system-strengthening-during-the-covid-19-pandemic-experiences-from-the-field"><text:span text:style-name="T388_3">WASH<text:s/>system<text:s/>strengthening<text:s/>during<text:s/>the<text:s/>COVID-19<text:s/>Pandemic:<text:s/>Experiences<text:s/>from<text:s/>the<text:s/>field</text:span></text:a></text:span><text:span text:style-name="T388_4"><text:s/></text:span></text:p>
          </text:list-item>
          <text:list-item>
            <text:p text:style-name="P389"><text:span text:style-name="T389_1">Digital<text:s/>and<text:s/>mass<text:s/>media:<text:s/></text:span><text:span text:style-name="T389_2"><text:a xlink:type="simple" xlink:href="https://resources.hygienehub.info/en/articles/8121815-learning-brief-digital-and-mass-media-approaches-to-support-hygiene-and-vaccine-uptake-during-the-covid-19-pandemic"><text:span text:style-name="T389_3">Digital<text:s/>and<text:s/>mass<text:s/>media<text:s/>approaches<text:s/>to<text:s/>support<text:s/>hygiene<text:s/>and<text:s/>vaccine<text:s/>uptake<text:s/>during<text:s/>the<text:s/>COVID-19<text:s/>pandemic</text:span></text:a></text:span></text:p>
          </text:list-item>
          <text:list-item>
            <text:p text:style-name="P390"><text:span text:style-name="T390_1">Identifying<text:s/>vulnerable<text:s/>populations<text:s/>in<text:s/>COVID-19<text:s/>prevention<text:s/>and<text:s/>response<text:s/>programmes:<text:s/></text:span><text:span text:style-name="T390_2"><text:a xlink:type="simple" xlink:href="https://resources.hygienehub.info/en/articles/8290037-learning-brief-preventing-and-responding-to-covid-19-and-other-infectious-diseases-identifying-who-may-be-vulnerable"><text:span text:style-name="T390_3">Preventing<text:s/>and<text:s/>responding<text:s/>to<text:s/>COVID-19<text:s/>(and<text:s/>other<text:s/>infectious<text:s/>diseases):<text:s/>Identifying<text:s/>who<text:s/>may<text:s/>be<text:s/>vulnerable</text:span></text:a></text:span><text:span text:style-name="T390_4"><text:s/></text:span></text:p>
          </text:list-item>
          <text:list-item>
            <text:p text:style-name="P391"><text:span text:style-name="T391_1">Lessons<text:s/>Learned<text:s/>from<text:s/>the<text:s/>COVID-19<text:s/>Hygiene<text:s/>Hub,<text:s/>with<text:s/>findings<text:s/>incorporated<text:s/>into<text:s/>the<text:s/>Phase<text:s/>1<text:s/>PCR.</text:span></text:p>
          </text:list-item>
        </text:list>
        <text:h text:style-name="P392" text:outline-level="1"><text:bookmark-start text:name="_Toc198537077"/><text:span text:style-name="T392_1">ANNEX<text:s/></text:span><text:span text:style-name="T392_2">B</text:span><text:span text:style-name="T392_3">:<text:s/>HBCC<text:s/>Theory<text:s/>of<text:s/>Change<text:s/></text:span><text:span text:style-name="T392_4">with<text:s/></text:span><text:span text:style-name="T392_5">P</text:span><text:span text:style-name="T392_6">hase<text:s/>2<text:s/>updates<text:s/></text:span><text:span text:style-name="T392_7">(Oxygen<text:s/>is<text:s/>separate)</text:span><text:bookmark-end text:name="_Toc198537077"/></text:h>
        <text:p text:style-name="P393"><draw:frame svg:x="0cm" svg:y="0cm" svg:width="17.992cm" svg:height="10.425cm" draw:style-name="FR11" text:anchor-type="as-char" draw:z-index="0"><draw:image xlink:href="Pictures/image11.png" xlink:type="simple" xlink:show="embed" xlink:actuate="onLoad"/><svg:desc>A screenshot of a computer screen

Description automatically generated</svg:desc></draw:frame></text:p>
        <text:p text:style-name="P394"/>
        <text:h text:style-name="P395" text:outline-level="1"><text:bookmark-start text:name="_Toc198537078"/><text:span text:style-name="T395_1">ANNEX<text:s/></text:span><text:span text:style-name="T395_2">C</text:span><text:span text:style-name="T395_3">:<text:s/></text:span><text:span text:style-name="T395_4">Oxygen</text:span><text:span text:style-name="T395_5"><text:s/>CoLab<text:s/>Theory<text:s/>of<text:s/>Change<text:s/>and<text:s/>Approach</text:span><text:bookmark-end text:name="_Toc198537078"/></text:h>
        <text:p text:style-name="P396"><draw:frame svg:x="0cm" svg:y="0cm" svg:width="18.642cm" svg:height="9.826cm" draw:style-name="FR12" text:anchor-type="as-char" draw:z-index="0"><draw:image xlink:href="Pictures/image12.jpeg" xlink:type="simple" xlink:show="embed" xlink:actuate="onLoad"/></draw:frame></text:p>
        <text:p text:style-name="P397"><text:span text:style-name="T397_1">Updated<text:s/>Approach<text:s/>(2024)</text:span></text:p>
        <text:p text:style-name="P398"><draw:frame svg:x="0cm" svg:y="0cm" svg:width="18.018cm" svg:height="10.134cm" draw:style-name="FR13" text:anchor-type="as-char" draw:z-index="0"><draw:image xlink:href="Pictures/image13.jpeg" xlink:type="simple" xlink:show="embed" xlink:actuate="onLoad"/></draw:frame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Aptos" svg:font-family="Aptos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S Mincho" svg:font-family="MS Mincho" style:font-pitch="fixed" style:font-family-generic="modern"/>
    <style:font-face style:name="Georgia" svg:font-family="Georgia" style:font-pitch="variable" style:font-family-generic="roman"/>
    <style:font-face style:name="Cambria" svg:font-family="Cambria" style:font-pitch="variable" style:font-family-generic="roman"/>
    <style:font-face style:name="Arial Unicode MS" svg:font-family="Arial Unicode MS" style:font-pitch="variable" style:font-family-generic="roman"/>
    <style:font-face style:name="MS Gothic" svg:font-family="MS Gothic" style:font-pitch="fixed" style:font-family-generic="modern"/>
  </office:font-face-decls>
  <office:styles>
    <style:default-style style:family="paragraph">
      <style:paragraph-properties fo:text-align="justify" fo:margin-top="0.318cm" fo:orphans="2" fo:widows="2" style:tab-stop-distance="1.27cm"/>
      <style:text-properties style:use-window-font-color="true" style:font-name="Arial" fo:font-size="11pt" style:font-name-asian="Arial" style:font-size-asian="11pt" style:font-name-complex="Arial" style:font-size-complex="11pt" fo:language="en" fo:language-asian="ja" fo:language-complex="ar" fo:country="GB" fo:country-asian="JP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margin-top="0.318cm" fo:orphans="2" fo:widows="2"/>
      <style:text-properties fo:font-size="11pt" style:font-size-asian="11pt" style:font-size-complex="11pt" fo:language-asian="en" fo:country-asian="US"/>
    </style:style>
    <style:style style:name="Heading_20_1" style:display-name="Heading 1" style:family="paragraph" style:parent-style-name="Heading_20_2" style:default-outline-level="1">
      <style:paragraph-properties fo:background-color="#dfebf5" fo:padding-top="0.035cm" fo:border-top="#000000 0.018cm solid" fo:margin-top="0.847cm" fo:padding-bottom="0.035cm" fo:border-bottom="#000000 0.018cm solid" fo:margin-bottom="0.071cm" fo:padding-left="0.141cm" fo:border-left="#000000 0.018cm solid" fo:padding-right="0.141cm" fo:border-right="#000000 0.018cm solid"/>
      <style:text-properties fo:color="#000000" fo:font-size="12pt" style:font-size-asian="12pt"/>
    </style:style>
    <style:style style:name="Heading_20_2" style:display-name="Heading 2" style:family="paragraph" style:parent-style-name="Normal" style:default-outline-level="2">
      <style:paragraph-properties fo:margin-top="0.635cm" fo:margin-bottom="0.318cm" fo:keep-with-next="always"/>
      <style:text-properties fo:color="#629dd1" fo:font-weight="bold" style:font-weight-asian="bold"/>
    </style:style>
    <style:style style:name="Heading_20_3" style:display-name="Heading 3" style:family="paragraph" style:parent-style-name="Normal" style:default-outline-level="3">
      <style:paragraph-properties fo:margin-top="0.423cm" fo:keep-with-next="always" fo:keep-together="always"/>
      <style:text-properties fo:font-style="italic" style:font-style-asian="italic" style:font-style-complex="italic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Heading_20_5" style:display-name="Heading 5" style:family="paragraph" style:parent-style-name="Normal" style:default-outline-level="5">
      <style:paragraph-properties fo:margin-top="0.388cm" fo:margin-bottom="0.071cm" fo:keep-with-next="always" fo:keep-together="always"/>
      <style:text-properties fo:font-weight="bold" style:font-weight-asian="bold"/>
    </style:style>
    <style:style style:name="Heading_20_6" style:display-name="Heading 6" style:family="paragraph" style:parent-style-name="Normal" style:default-outline-level="6">
      <style:paragraph-properties fo:margin-top="0.353cm" fo:margin-bottom="0.071cm" fo:keep-with-next="always" fo:keep-together="always"/>
      <style:text-properties fo:font-size="10pt" style:font-size-asian="10pt" style:font-size-complex="10pt"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text-align="justify" fo:margin-top="0.318cm"/>
      <style:text-properties fo:font-size="11pt" style:font-size-asian="11pt" style:font-size-complex="11pt"/>
    </style:style>
    <style:style style:name="Title" style:family="paragraph" style:parent-style-name="Normal">
      <style:paragraph-properties fo:margin-top="0.847cm" fo:margin-bottom="0.212cm" fo:keep-with-next="always" fo:keep-together="always"/>
      <style:text-properties fo:font-size="36pt" style:font-size-asian="36pt" style:font-size-complex="36pt" fo:font-weight="bold" style:font-weight-asian="bold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fo:color="#629dd1" style:font-size-complex="10pt" style:font-weight-complex="bold"/>
    </style:style>
    <style:style style:name="Heading_20_1_20_Char" style:display-name="Heading 1 Char" style:family="text" style:parent-style-name="Default_20_Paragraph_20_Font">
      <style:text-properties fo:background-color="#dfebf5" fo:font-size="12pt" style:font-size-asian="12pt" style:font-size-complex="11pt" fo:language-asian="en" fo:country-asian="US" fo:font-weight="bold" style:font-weight-asian="bold"/>
    </style:style>
    <style:style style:name="Heading_20_2_20_Char" style:display-name="Heading 2 Char" style:family="text" style:parent-style-name="Default_20_Paragraph_20_Font">
      <style:text-properties fo:color="#629dd1" fo:font-size="11pt" style:font-size-asian="11pt" style:font-size-complex="11pt" fo:language-asian="en" fo:country-asian="US" fo:font-weight="bold" style:font-weight-asian="bold"/>
    </style:style>
    <style:style style:name="Heading_20_3_20_Char" style:display-name="Heading 3 Char" style:family="text" style:parent-style-name="Default_20_Paragraph_20_Font">
      <style:text-properties fo:font-style="italic" style:font-style-asian="italic" style:font-style-complex="italic" fo:font-size="11pt" style:font-size-asian="11pt" style:font-size-complex="11pt" fo:language-asian="en" fo:country-asian="US" fo:font-weight="bold" style:font-weight-asian="bold" style:font-weight-complex="bold"/>
    </style:style>
    <style:style style:name="Heading_20_4_20_Char" style:display-name="Heading 4 Char" style:family="text" style:parent-style-name="Default_20_Paragraph_20_Font">
      <style:text-properties fo:font-size="11pt" style:font-size-asian="11pt" style:font-size-complex="11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style:font-size-complex="10pt"/>
    </style:style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List_20_Paragraph" style:display-name="List Paragraph" style:family="paragraph" style:parent-style-name="Normal">
      <style:paragraph-properties fo:margin-left="1.27cm"/>
    </style:style>
    <style:style style:name="fhb" style:family="text" style:parent-style-name="Default_20_Paragraph_20_Font"/>
    <style:style style:name="fh" style:family="text" style:parent-style-name="Default_20_Paragraph_20_Font"/>
    <style:style style:name="List_20_Paragraph_20_Char" style:display-name="List Paragraph Char" style:family="text">
      <style:text-properties style:font-name="Arial" fo:font-size="12pt" style:font-size-asian="12pt" style:font-size-complex="12pt" fo:language-asian="en" fo:country-asian="US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language-asian="en" fo:country-asian="US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Footnote_20_text" style:display-name="Footnote text" style:family="paragraph" style:parent-style-name="Normal">
      <style:paragraph-properties fo:margin-top="0cm"/>
      <style:text-properties fo:font-size="9pt" style:font-size-asian="9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9pt" style:font-size-asian="9pt" fo:language-asian="en" fo:country-asian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_2E_To_20_Do" style:display-name=".To Do" style:family="paragraph" style:parent-style-name="Normal">
      <style:text-properties fo:font-style="italic" style:font-style-asian="italic" fo:color="#3476b1"/>
    </style:style>
    <style:style style:name="_2E_To_20_Do_20_Char" style:display-name=".To Do Char" style:family="text" style:parent-style-name="Default_20_Paragraph_20_Font">
      <style:text-properties fo:font-style="italic" style:font-style-asian="italic" fo:color="#3476b1" style:font-name="Arial" fo:font-size="11pt" style:font-size-asian="11pt" style:font-size-complex="12pt" fo:language-asian="en" fo:country-asian="US"/>
    </style:style>
    <style:style style:name="Internet_20_link" style:display-name="Internet link" style:family="text">
      <style:text-properties fo:color="#1155cc" style:text-underline-style="solid" style:text-underline-color="font-color"/>
    </style:style>
    <style:style style:name="Guidance_20_Notes" style:display-name="Guidance Notes" style:family="paragraph" style:parent-style-name="Normal">
      <style:text-properties fo:font-style="italic" style:font-style-asian="italic" style:font-style-complex="italic" fo:color="#a6a6a6" style:font-name-asian="ＭＳ 明朝" fo:language-asian="en" fo:country-asian="GB"/>
    </style:style>
    <style:style style:name="Guidance_20_Notes_20_Char" style:display-name="Guidance Notes Char" style:family="text" style:parent-style-name="Default_20_Paragraph_20_Font">
      <style:text-properties fo:font-style="italic" style:font-style-asian="italic" style:font-style-complex="italic" fo:color="#a6a6a6" style:font-name="Arial" style:font-name-asian="ＭＳ 明朝" style:font-size-complex="12pt"/>
    </style:style>
    <style:style style:name="Guidance_20_Bullets" style:display-name="Guidance Bullets" style:family="paragraph" style:parent-style-name="List_20_Paragraph">
      <style:paragraph-properties fo:text-indent="-0.63cm" fo:margin-top="0.141cm" fo:margin-left="1.259cm"/>
      <style:text-properties fo:font-style="italic" style:font-style-asian="italic" style:font-style-complex="italic" fo:color="#a6a6a6"/>
    </style:style>
    <style:style style:name="Guidance_20_Bullets_20_Char" style:display-name="Guidance Bullets Char" style:family="text" style:parent-style-name="List_20_Paragraph_20_Char">
      <style:text-properties fo:font-style="italic" style:font-style-asian="italic" style:font-style-complex="italic" fo:color="#a6a6a6" style:font-name="Arial" fo:font-size="12pt" style:font-size-asian="12pt" style:font-size-complex="12pt" fo:language-asian="en" fo:country-asian="US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Subtitle" style:family="paragraph" style:parent-style-name="Normal">
      <style:paragraph-properties fo:margin-top="0.635cm" fo:margin-bottom="0.141cm" fo:keep-with-next="always" fo:keep-together="always"/>
      <style:text-properties fo:font-style="italic" style:font-style-asian="italic" fo:color="#666666" style:font-name="Georgia" fo:font-size="24pt" style:font-name-asian="Georgia" style:font-size-asian="24pt" style:font-name-complex="Georgia" style:font-size-complex="24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FollowedHyperlink" style:family="text" style:parent-style-name="Default_20_Paragraph_20_Font">
      <style:text-properties fo:color="#3ebbf0" style:text-underline-style="solid" style:text-underline-color="font-color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Endnote_20_text" style:display-name="Endnote text" style:family="paragraph" style:parent-style-name="Normal">
      <style:paragraph-properties fo:text-align="left" fo:margin-top="0cm"/>
      <style:text-properties style:font-name="Calibri" fo:font-size="10pt" style:font-name-asian="Calibri" style:font-size-asian="10pt" style:font-name-complex="Arial" style:font-size-complex="10pt" style:letter-kerning="true"/>
    </style:style>
    <style:style style:name="Endnote_20_Text_20_Char" style:display-name="Endnote Text Char" style:family="text" style:parent-style-name="Default_20_Paragraph_20_Font">
      <style:text-properties style:font-name="Calibri" style:font-name-asian="Calibri" style:font-name-complex="Arial" fo:language-asian="en" fo:country-asian="US" style:letter-kerning="true"/>
    </style:style>
    <style:style style:name="Mention" style:family="text" style:parent-style-name="Default_20_Paragraph_20_Font">
      <style:text-properties fo:background-color="#e1dfdd" fo:color="#2b579a"/>
    </style:style>
    <style:style style:name="Bullet" style:family="paragraph" style:parent-style-name="List_20_Paragraph">
      <style:paragraph-properties fo:text-indent="-0.635cm" fo:margin-top="0.106cm" fo:margin-left="2.54cm"/>
    </style:style>
    <style:style style:name="Bullet_20_Char" style:display-name="Bullet Char" style:family="text" style:parent-style-name="List_20_Paragraph_20_Char">
      <style:text-properties style:font-name="Arial" fo:font-size="12pt" style:font-size-asian="12pt" style:font-size-complex="12pt" fo:language-asian="en" fo:country-asian="US"/>
    </style:style>
    <style:style style:name="Num" style:family="paragraph" style:parent-style-name="List_20_Paragraph">
      <style:paragraph-properties fo:text-indent="-0.63cm" fo:margin-top="0.106cm" fo:margin-left="1.259cm">
        <style:tab-stops>
          <style:tab-stop style:type="left" style:leader-style="none" style:position="0.011cm"/>
        </style:tab-stops>
      </style:paragraph-properties>
    </style:style>
    <style:style style:name="Num_20_Char" style:display-name="Num Char" style:family="text" style:parent-style-name="List_20_Paragraph_20_Char">
      <style:text-properties style:font-name="Arial" fo:font-size="12pt" style:font-size-asian="12pt" style:font-size-complex="12pt" fo:language-asian="en" fo:country-asian="US"/>
    </style:style>
    <style:style style:name="Revision" style:family="paragraph">
      <style:paragraph-properties fo:text-align="left" fo:margin-top="0cm"/>
      <style:text-properties fo:font-size="11pt" style:font-size-asian="11pt" style:font-size-complex="11pt" fo:language-asian="en" fo:country-asian="US"/>
    </style:style>
    <style:style style:name="Sub-bullet" style:family="paragraph" style:parent-style-name="List_20_Paragraph">
      <style:paragraph-properties fo:text-indent="-0.379cm" fo:margin-top="0.141cm" fo:margin-left="0.63cm">
        <style:tab-stops>
          <style:tab-stop style:type="left" style:leader-style="none" style:position="0.64cm"/>
        </style:tab-stops>
      </style:paragraph-properties>
    </style:style>
    <style:style style:name="Sub-bullet_20_Char" style:display-name="Sub-bullet Char" style:family="text" style:parent-style-name="List_20_Paragraph_20_Char">
      <style:text-properties style:font-name="Arial" fo:font-size="12pt" style:font-size-asian="12pt" style:font-size-complex="12pt" fo:language-asian="en" fo:country-asian="US"/>
    </style:style>
    <style:style style:name="Sub-number" style:family="paragraph" style:parent-style-name="List_20_Paragraph">
      <style:paragraph-properties fo:text-indent="-0.63cm" fo:margin-top="0.106cm" fo:margin-left="1.9cm">
        <style:tab-stops>
          <style:tab-stop style:type="left" style:leader-style="none" style:position="-0.63cm"/>
        </style:tab-stops>
      </style:paragraph-properties>
    </style:style>
    <style:style style:name="Sub-number_20_Char" style:display-name="Sub-number Char" style:family="text" style:parent-style-name="List_20_Paragraph_20_Char">
      <style:text-properties style:font-name="Arial" fo:font-size="12pt" style:font-size-asian="12pt" style:font-size-complex="12pt" fo:language-asian="en" fo:country-asian="US"/>
    </style:style>
    <style:style style:name="Table_20_Num" style:display-name="Table Num" style:family="paragraph" style:parent-style-name="Normal">
      <style:paragraph-properties fo:text-align="left" fo:text-indent="-1.27cm" fo:margin-top="0cm" fo:margin-left="1.27cm">
        <style:tab-stops>
          <style:tab-stop style:type="left" style:leader-style="none" style:position="0cm"/>
        </style:tab-stops>
      </style:paragraph-properties>
      <style:text-properties fo:font-size="10pt" style:font-size-asian="10pt" style:font-size-complex="10pt"/>
    </style:style>
    <style:style style:name="Table_20_Num_20_Char" style:display-name="Table Num Char" style:family="text" style:parent-style-name="Default_20_Paragraph_20_Font">
      <style:text-properties fo:font-size="10pt" style:font-size-asian="10pt" style:font-size-complex="10pt" fo:language-asian="en" fo:country-asian="US"/>
    </style:style>
    <style:style style:name="Normal_20__28_Web_29_" style:display-name="Normal (Web)" style:family="paragraph" style:parent-style-name="Normal">
      <style:paragraph-properties fo:text-align="left" fo:margin-top="0.494cm" fo:margin-bottom="0.494cm"/>
      <style:text-properties style:font-name="Times New Roman" fo:font-size="12pt" style:font-name-asian="Times New Roman" style:font-size-asian="12pt" style:font-name-complex="Times New Roman" style:font-size-complex="12pt" fo:language-asian="en" fo:country-asian="GB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paragraph" style:family="paragraph" style:parent-style-name="Normal">
      <style:paragraph-properties fo:text-align="left" fo:margin-top="0.494cm" fo:margin-bottom="0.494cm"/>
      <style:text-properties style:font-name="Times New Roman" fo:font-size="12pt" style:font-name-asian="Times New Roman" style:font-size-asian="12pt" style:font-name-complex="Times New Roman" style:font-size-complex="12pt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spellingerror" style:family="text" style:parent-style-name="Default_20_Paragraph_20_Font"/>
    <style:style style:name="Norm_20_Tbl" style:display-name="Norm Tbl" style:family="paragraph" style:parent-style-name="Normal">
      <style:paragraph-properties fo:text-align="left" fo:line-height="105%" fo:margin-top="0.106cm" fo:margin-bottom="0.141cm"/>
      <style:text-properties fo:font-size="10pt" style:font-size-asian="10pt" style:font-name-complex="Times New Roman" style:font-size-complex="12pt"/>
    </style:style>
    <style:style style:name="Norm_20_Tbl_20_Char" style:display-name="Norm Tbl Char" style:family="text" style:parent-style-name="Default_20_Paragraph_20_Font">
      <style:text-properties style:font-name-complex="Times New Roman" style:font-size-complex="12pt" fo:language-asian="en" fo:country-asian="US"/>
    </style:style>
    <style:style style:name="Toc_20_1" style:display-name="Toc 1" style:family="paragraph" style:parent-style-name="Normal">
      <style:paragraph-properties fo:margin-bottom="0.176cm"/>
    </style:style>
    <style:style style:name="Toc_20_2" style:display-name="Toc 2" style:family="paragraph" style:parent-style-name="Normal">
      <style:paragraph-properties fo:margin-bottom="0.176cm" fo:margin-left="0.388cm"/>
    </style:style>
    <style:style style:name="Normal0" style:family="paragraph" style:parent-style-name="Normal"/>
    <style:style style:name="Normal0_20_Char" style:display-name="Normal0 Char" style:family="text" style:parent-style-name="Default_20_Paragraph_20_Font">
      <style:text-properties fo:language-asian="en" fo:country-asian="US"/>
    </style:style>
    <style:style style:name="Bull" style:family="paragraph" style:parent-style-name="List_20_Paragraph">
      <style:paragraph-properties fo:margin-top="0.141cm"/>
    </style:style>
    <style:style style:name="Bull_20_Char" style:display-name="Bull Char" style:family="text" style:parent-style-name="List_20_Paragraph_20_Char">
      <style:text-properties style:font-name="Arial" fo:font-size="12pt" style:font-size-asian="12pt" style:font-size-complex="12pt" fo:language-asian="en" fo:country-asian="US"/>
    </style:style>
    <style:style style:name="Table" style:family="paragraph" style:parent-style-name="Normal">
      <style:paragraph-properties fo:margin-top="0.106cm" fo:margin-bottom="0.106cm"/>
    </style:style>
    <style:style style:name="Table_20_Char" style:display-name="Table Char" style:family="text" style:parent-style-name="Default_20_Paragraph_20_Font">
      <style:text-properties fo:language-asian="en" fo:country-asian="US"/>
    </style:style>
    <style:style style:name="Toc_20_3" style:display-name="Toc 3" style:family="paragraph" style:parent-style-name="Normal">
      <style:paragraph-properties fo:margin-bottom="0.176cm" fo:margin-left="0.776cm"/>
    </style:style>
    <style:style style:name="Toc_20_4" style:display-name="Toc 4" style:family="paragraph" style:parent-style-name="Normal">
      <style:paragraph-properties fo:margin-bottom="0.176cm" fo:margin-left="1.164cm"/>
    </style:style>
    <style:style style:name="Toc_20_5" style:display-name="Toc 5" style:family="paragraph" style:parent-style-name="Normal">
      <style:paragraph-properties fo:margin-bottom="0.176cm" fo:margin-left="1.552cm"/>
    </style:style>
    <style:style style:name="Toc_20_6" style:display-name="Toc 6" style:family="paragraph" style:parent-style-name="Normal">
      <style:paragraph-properties fo:margin-bottom="0.176cm" fo:margin-left="1.94cm"/>
    </style:style>
    <style:style style:name="Toc_20_7" style:display-name="Toc 7" style:family="paragraph" style:parent-style-name="Normal">
      <style:paragraph-properties fo:margin-bottom="0.176cm" fo:margin-left="2.328cm"/>
    </style:style>
    <style:style style:name="Toc_20_8" style:display-name="Toc 8" style:family="paragraph" style:parent-style-name="Normal">
      <style:paragraph-properties fo:margin-bottom="0.176cm" fo:margin-left="2.716cm"/>
    </style:style>
    <style:style style:name="Toc_20_9" style:display-name="Toc 9" style:family="paragraph" style:parent-style-name="Normal">
      <style:paragraph-properties fo:margin-bottom="0.176cm" fo:margin-left="3.104cm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number style:num-format="1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6">
      <text:list-level-style-number style:num-format="1" text:style-name="List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0Level0" style:family="text">
      <style:text-properties style:font-name="Aptos"/>
    </style:style>
    <style:style style:name="List10Level1" style:family="text">
      <style:text-properties style:font-name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/>
    </style:style>
    <style:style style:name="List10Level8" style:family="text">
      <style:text-properties style:font-name="Wingdings"/>
    </style:style>
    <text:list-style style:name="LS10">
      <text:list-level-style-bullet text:bullet-char="-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Aptos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-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3">
      <text:list-level-style-number style:num-format="1" text:start-value="2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style:text-underline-style="none"/>
    </style:style>
    <style:style style:name="List16Level1" style:family="text">
      <style:text-properties style:text-underline-style="none"/>
    </style:style>
    <style:style style:name="List16Level2" style:family="text">
      <style:text-properties style:text-underline-style="none"/>
    </style:style>
    <style:style style:name="List16Level3" style:family="text">
      <style:text-properties style:text-underline-style="none"/>
    </style:style>
    <style:style style:name="List16Level4" style:family="text">
      <style:text-properties style:text-underline-style="none"/>
    </style:style>
    <style:style style:name="List16Level5" style:family="text">
      <style:text-properties style:text-underline-style="none"/>
    </style:style>
    <style:style style:name="List16Level6" style:family="text">
      <style:text-properties style:text-underline-style="none"/>
    </style:style>
    <style:style style:name="List16Level7" style:family="text">
      <style:text-properties style:text-underline-style="none"/>
    </style:style>
    <style:style style:name="List16Level8" style:family="text">
      <style:text-properties style:text-underline-style="none"/>
    </style:style>
    <text:list-style style:name="LS16">
      <text:list-level-style-number style:num-format="1" text:style-name="List16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number>
      <text:list-level-style-number style:num-format="a" text:style-name="List16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number>
      <text:list-level-style-number style:num-format="i" text:style-name="List16Level2" style:num-suffix=")" text:level="3">
        <style:list-level-properties text:min-label-width="3.81cm" text:min-label-distance="0.635cm" fo:text-align="end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number>
      <text:list-level-style-number style:num-format="1" text:style-name="List16Level3" style:num-suffix=")" style:num-prefix="(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number>
      <text:list-level-style-number style:num-format="a" text:style-name="List16Level4" style:num-suffix=")" style:num-prefix="(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number>
      <text:list-level-style-number style:num-format="i" text:style-name="List16Level5" style:num-suffix=")" style:num-prefix="(" text:level="6">
        <style:list-level-properties text:min-label-width="7.62cm" text:min-label-distance="0.635cm" fo:text-align="end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number>
      <text:list-level-style-number style:num-format="i" text:style-name="List16Level8" style:num-suffix="." text:level="9">
        <style:list-level-properties text:min-label-width="11.43cm" text:min-label-distance="0.635cm" fo:text-align="end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number>
    </text:list-style>
    <style:style style:name="List17Level0" style:family="text">
      <style:text-properties style:text-underline-style="none"/>
    </style:style>
    <style:style style:name="List17Level1" style:family="text">
      <style:text-properties style:text-underline-style="none"/>
    </style:style>
    <style:style style:name="List17Level2" style:family="text">
      <style:text-properties style:text-underline-style="none"/>
    </style:style>
    <style:style style:name="List17Level3" style:family="text">
      <style:text-properties style:text-underline-style="none"/>
    </style:style>
    <style:style style:name="List17Level4" style:family="text">
      <style:text-properties style:text-underline-style="none"/>
    </style:style>
    <style:style style:name="List17Level5" style:family="text">
      <style:text-properties style:text-underline-style="none"/>
    </style:style>
    <style:style style:name="List17Level6" style:family="text">
      <style:text-properties style:text-underline-style="none"/>
    </style:style>
    <style:style style:name="List17Level7" style:family="text">
      <style:text-properties style:text-underline-style="none"/>
    </style:style>
    <style:style style:name="List17Level8" style:family="text">
      <style:text-properties style:text-underline-style="none"/>
    </style:style>
    <text:list-style style:name="LS17">
      <text:list-level-style-bullet text:bullet-char="-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-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-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-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-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-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-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-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-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18Level0" style:family="text">
      <style:text-properties style:text-underline-style="none"/>
    </style:style>
    <style:style style:name="List18Level1" style:family="text">
      <style:text-properties style:text-underline-style="none"/>
    </style:style>
    <style:style style:name="List18Level2" style:family="text">
      <style:text-properties style:text-underline-style="none"/>
    </style:style>
    <style:style style:name="List18Level3" style:family="text">
      <style:text-properties style:text-underline-style="none"/>
    </style:style>
    <style:style style:name="List18Level4" style:family="text">
      <style:text-properties style:text-underline-style="none"/>
    </style:style>
    <style:style style:name="List18Level5" style:family="text">
      <style:text-properties style:text-underline-style="none"/>
    </style:style>
    <style:style style:name="List18Level6" style:family="text">
      <style:text-properties style:text-underline-style="none"/>
    </style:style>
    <style:style style:name="List18Level7" style:family="text">
      <style:text-properties style:text-underline-style="none"/>
    </style:style>
    <style:style style:name="List18Level8" style:family="text">
      <style:text-properties style:text-underline-style="none"/>
    </style:style>
    <text:list-style style:name="LS18">
      <text:list-level-style-number style:num-format="1" text:style-name="List18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number>
      <text:list-level-style-number style:num-format="a" text:style-name="List18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number>
      <text:list-level-style-number style:num-format="i" text:style-name="List18Level2" style:num-suffix=")" text:level="3">
        <style:list-level-properties text:min-label-width="3.81cm" text:min-label-distance="0.635cm" fo:text-align="end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number>
      <text:list-level-style-number style:num-format="1" text:style-name="List18Level3" style:num-suffix=")" style:num-prefix="(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number>
      <text:list-level-style-number style:num-format="a" text:style-name="List18Level4" style:num-suffix=")" style:num-prefix="(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number>
      <text:list-level-style-number style:num-format="i" text:style-name="List18Level5" style:num-suffix=")" style:num-prefix="(" text:level="6">
        <style:list-level-properties text:min-label-width="7.62cm" text:min-label-distance="0.635cm" fo:text-align="end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number>
      <text:list-level-style-number style:num-format="a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number>
      <text:list-level-style-number style:num-format="i" text:style-name="List18Level8" style:num-suffix="." text:level="9">
        <style:list-level-properties text:min-label-width="11.43cm" text:min-label-distance="0.635cm" fo:text-align="end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number>
    </text:list-style>
    <style:style style:name="List19Level0" style:family="text">
      <style:text-properties style:text-underline-style="none"/>
    </style:style>
    <style:style style:name="List19Level1" style:family="text">
      <style:text-properties style:text-underline-style="none"/>
    </style:style>
    <style:style style:name="List19Level2" style:family="text">
      <style:text-properties style:text-underline-style="none"/>
    </style:style>
    <style:style style:name="List19Level3" style:family="text">
      <style:text-properties style:text-underline-style="none"/>
    </style:style>
    <style:style style:name="List19Level4" style:family="text">
      <style:text-properties style:text-underline-style="none"/>
    </style:style>
    <style:style style:name="List19Level5" style:family="text">
      <style:text-properties style:text-underline-style="none"/>
    </style:style>
    <style:style style:name="List19Level6" style:family="text">
      <style:text-properties style:text-underline-style="none"/>
    </style:style>
    <style:style style:name="List19Level7" style:family="text">
      <style:text-properties style:text-underline-style="none"/>
    </style:style>
    <style:style style:name="List19Level8" style:family="text">
      <style:text-properties style:text-underline-style="none"/>
    </style:style>
    <text:list-style style:name="LS19">
      <text:list-level-style-bullet text:bullet-char="-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-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-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-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-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-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-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-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-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20Level0" style:family="text">
      <style:text-properties style:text-underline-style="none"/>
    </style:style>
    <style:style style:name="List20Level1" style:family="text">
      <style:text-properties style:text-underline-style="none"/>
    </style:style>
    <style:style style:name="List20Level2" style:family="text">
      <style:text-properties style:text-underline-style="none"/>
    </style:style>
    <style:style style:name="List20Level3" style:family="text">
      <style:text-properties style:text-underline-style="none"/>
    </style:style>
    <style:style style:name="List20Level4" style:family="text">
      <style:text-properties style:text-underline-style="none"/>
    </style:style>
    <style:style style:name="List20Level5" style:family="text">
      <style:text-properties style:text-underline-style="none"/>
    </style:style>
    <style:style style:name="List20Level6" style:family="text">
      <style:text-properties style:text-underline-style="none"/>
    </style:style>
    <style:style style:name="List20Level7" style:family="text">
      <style:text-properties style:text-underline-style="none"/>
    </style:style>
    <style:style style:name="List20Level8" style:family="text">
      <style:text-properties style:text-underline-style="none"/>
    </style:style>
    <text:list-style style:name="LS20">
      <text:list-level-style-bullet text:bullet-char="●" text:style-name="List20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○" text:style-name="List20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■" text:style-name="List20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●" text:style-name="List20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○" text:style-name="List20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■" text:style-name="List20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●" text:style-name="List20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○" text:style-name="List20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  <text:list-level-style-bullet text:bullet-char="■" text:style-name="List20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text-underline-style="none"/>
      </text:list-level-style-bullet>
    </text:list-style>
    <style:style style:name="List21Level0" style:family="text">
      <style:text-properties style:text-underline-style="none"/>
    </style:style>
    <style:style style:name="List21Level1" style:family="text">
      <style:text-properties style:text-underline-style="none"/>
    </style:style>
    <style:style style:name="List21Level2" style:family="text">
      <style:text-properties style:text-underline-style="none"/>
    </style:style>
    <style:style style:name="List21Level3" style:family="text">
      <style:text-properties style:text-underline-style="none"/>
    </style:style>
    <style:style style:name="List21Level4" style:family="text">
      <style:text-properties style:text-underline-style="none"/>
    </style:style>
    <style:style style:name="List21Level5" style:family="text">
      <style:text-properties style:text-underline-style="none"/>
    </style:style>
    <style:style style:name="List21Level6" style:family="text">
      <style:text-properties style:text-underline-style="none"/>
    </style:style>
    <style:style style:name="List21Level7" style:family="text">
      <style:text-properties style:text-underline-style="none"/>
    </style:style>
    <style:style style:name="List21Level8" style:family="text">
      <style:text-properties style:text-underline-style="none"/>
    </style:style>
    <text:list-style style:name="LS21">
      <text:list-level-style-bullet text:bullet-char="●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22Level0" style:family="text">
      <style:text-properties style:text-underline-style="none"/>
    </style:style>
    <style:style style:name="List22Level1" style:family="text">
      <style:text-properties style:text-underline-style="none"/>
    </style:style>
    <style:style style:name="List22Level2" style:family="text">
      <style:text-properties style:text-underline-style="none"/>
    </style:style>
    <style:style style:name="List22Level3" style:family="text">
      <style:text-properties style:text-underline-style="none"/>
    </style:style>
    <style:style style:name="List22Level4" style:family="text">
      <style:text-properties style:text-underline-style="none"/>
    </style:style>
    <style:style style:name="List22Level5" style:family="text">
      <style:text-properties style:text-underline-style="none"/>
    </style:style>
    <style:style style:name="List22Level6" style:family="text">
      <style:text-properties style:text-underline-style="none"/>
    </style:style>
    <style:style style:name="List22Level7" style:family="text">
      <style:text-properties style:text-underline-style="none"/>
    </style:style>
    <style:style style:name="List22Level8" style:family="text">
      <style:text-properties style:text-underline-style="none"/>
    </style: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text-underline-style="none"/>
      </text:list-level-style-number>
      <text:list-level-style-number style:num-format="a" text:style-name="List2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text-underline-style="none"/>
      </text:list-level-style-number>
      <text:list-level-style-number style:num-format="i" text:style-name="List22Level2" style:num-suffix="." text:level="3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  <style:text-properties style:text-underline-style="none"/>
      </text:list-level-style-number>
      <text:list-level-style-number style:num-format="1" text:style-name="List2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text-underline-style="none"/>
      </text:list-level-style-number>
      <text:list-level-style-number style:num-format="a" text:style-name="List2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text-underline-style="none"/>
      </text:list-level-style-number>
      <text:list-level-style-number style:num-format="i" text:style-name="List22Level5" style:num-suffix="." text:level="6">
        <style:list-level-properties text:min-label-width="6.985cm" text:min-label-distance="0.635cm" fo:text-align="end" text:list-level-position-and-space-mode="label-alignment">
          <style:list-level-label-alignment text:label-followed-by="listtab" fo:margin-left="6.985cm" fo:text-indent="-0.635cm"/>
        </style:list-level-properties>
        <style:text-properties style:text-underline-style="none"/>
      </text:list-level-style-number>
      <text:list-level-style-number style:num-format="1" text:style-name="List2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text-underline-style="none"/>
      </text:list-level-style-number>
      <text:list-level-style-number style:num-format="a" text:style-name="List2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text-underline-style="none"/>
      </text:list-level-style-number>
      <text:list-level-style-number style:num-format="i" text:style-name="List22Level8" style:num-suffix="." text:level="9">
        <style:list-level-properties text:min-label-width="10.795cm" text:min-label-distance="0.635cm" fo:text-align="end" text:list-level-position-and-space-mode="label-alignment">
          <style:list-level-label-alignment text:label-followed-by="listtab" fo:margin-left="10.795cm" fo:text-indent="-0.635cm"/>
        </style:list-level-properties>
        <style:text-properties style:text-underline-style="none"/>
      </text:list-level-style-number>
    </text:list-style>
    <style:style style:name="List23Level0" style:family="text">
      <style:text-properties style:text-underline-style="none"/>
    </style:style>
    <style:style style:name="List23Level1" style:family="text">
      <style:text-properties style:text-underline-style="none"/>
    </style:style>
    <style:style style:name="List23Level2" style:family="text">
      <style:text-properties style:text-underline-style="none"/>
    </style:style>
    <style:style style:name="List23Level3" style:family="text">
      <style:text-properties style:text-underline-style="none"/>
    </style:style>
    <style:style style:name="List23Level4" style:family="text">
      <style:text-properties style:text-underline-style="none"/>
    </style:style>
    <style:style style:name="List23Level5" style:family="text">
      <style:text-properties style:text-underline-style="none"/>
    </style:style>
    <style:style style:name="List23Level6" style:family="text">
      <style:text-properties style:text-underline-style="none"/>
    </style:style>
    <style:style style:name="List23Level7" style:family="text">
      <style:text-properties style:text-underline-style="none"/>
    </style:style>
    <style:style style:name="List23Level8" style:family="text">
      <style:text-properties style:text-underline-style="none"/>
    </style:style>
    <text:list-style style:name="LS23">
      <text:list-level-style-bullet text:bullet-char="●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24Level0" style:family="text">
      <style:text-properties style:text-underline-style="none"/>
    </style:style>
    <style:style style:name="List24Level1" style:family="text">
      <style:text-properties style:text-underline-style="none"/>
    </style:style>
    <style:style style:name="List24Level2" style:family="text">
      <style:text-properties style:text-underline-style="none"/>
    </style:style>
    <style:style style:name="List24Level3" style:family="text">
      <style:text-properties style:text-underline-style="none"/>
    </style:style>
    <style:style style:name="List24Level4" style:family="text">
      <style:text-properties style:text-underline-style="none"/>
    </style:style>
    <style:style style:name="List24Level5" style:family="text">
      <style:text-properties style:text-underline-style="none"/>
    </style:style>
    <style:style style:name="List24Level6" style:family="text">
      <style:text-properties style:text-underline-style="none"/>
    </style:style>
    <style:style style:name="List24Level7" style:family="text">
      <style:text-properties style:text-underline-style="none"/>
    </style:style>
    <style:style style:name="List24Level8" style:family="text">
      <style:text-properties style:text-underline-style="none"/>
    </style:style>
    <text:list-style style:name="LS24">
      <text:list-level-style-bullet text:bullet-char="-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-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-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-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-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-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-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-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-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25Level0" style:family="text">
      <style:text-properties style:text-underline-style="none"/>
    </style:style>
    <style:style style:name="List25Level1" style:family="text">
      <style:text-properties style:text-underline-style="none"/>
    </style:style>
    <style:style style:name="List25Level2" style:family="text">
      <style:text-properties style:text-underline-style="none"/>
    </style:style>
    <style:style style:name="List25Level3" style:family="text">
      <style:text-properties style:text-underline-style="none"/>
    </style:style>
    <style:style style:name="List25Level4" style:family="text">
      <style:text-properties style:text-underline-style="none"/>
    </style:style>
    <style:style style:name="List25Level5" style:family="text">
      <style:text-properties style:text-underline-style="none"/>
    </style:style>
    <style:style style:name="List25Level6" style:family="text">
      <style:text-properties style:text-underline-style="none"/>
    </style:style>
    <style:style style:name="List25Level7" style:family="text">
      <style:text-properties style:text-underline-style="none"/>
    </style:style>
    <style:style style:name="List25Level8" style:family="text">
      <style:text-properties style:text-underline-style="none"/>
    </style:style>
    <text:list-style style:name="LS25">
      <text:list-level-style-bullet text:bullet-char="●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26Level0" style:family="text">
      <style:text-properties style:text-underline-style="none"/>
    </style:style>
    <style:style style:name="List26Level1" style:family="text">
      <style:text-properties style:text-underline-style="none"/>
    </style:style>
    <style:style style:name="List26Level2" style:family="text">
      <style:text-properties style:text-underline-style="none"/>
    </style:style>
    <style:style style:name="List26Level3" style:family="text">
      <style:text-properties style:text-underline-style="none"/>
    </style:style>
    <style:style style:name="List26Level4" style:family="text">
      <style:text-properties style:text-underline-style="none"/>
    </style:style>
    <style:style style:name="List26Level5" style:family="text">
      <style:text-properties style:text-underline-style="none"/>
    </style:style>
    <style:style style:name="List26Level6" style:family="text">
      <style:text-properties style:text-underline-style="none"/>
    </style:style>
    <style:style style:name="List26Level7" style:family="text">
      <style:text-properties style:text-underline-style="none"/>
    </style:style>
    <style:style style:name="List26Level8" style:family="text">
      <style:text-properties style:text-underline-style="none"/>
    </style:style>
    <text:list-style style:name="LS26">
      <text:list-level-style-bullet text:bullet-char="●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27Level0" style:family="text">
      <style:text-properties style:text-underline-style="none"/>
    </style:style>
    <style:style style:name="List27Level1" style:family="text">
      <style:text-properties style:text-underline-style="none"/>
    </style:style>
    <style:style style:name="List27Level2" style:family="text">
      <style:text-properties style:text-underline-style="none"/>
    </style:style>
    <style:style style:name="List27Level3" style:family="text">
      <style:text-properties style:text-underline-style="none"/>
    </style:style>
    <style:style style:name="List27Level4" style:family="text">
      <style:text-properties style:text-underline-style="none"/>
    </style:style>
    <style:style style:name="List27Level5" style:family="text">
      <style:text-properties style:text-underline-style="none"/>
    </style:style>
    <style:style style:name="List27Level6" style:family="text">
      <style:text-properties style:text-underline-style="none"/>
    </style:style>
    <style:style style:name="List27Level7" style:family="text">
      <style:text-properties style:text-underline-style="none"/>
    </style:style>
    <style:style style:name="List27Level8" style:family="text">
      <style:text-properties style:text-underline-style="none"/>
    </style:style>
    <text:list-style style:name="LS27">
      <text:list-level-style-number style:num-format="1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number>
      <text:list-level-style-number style:num-format="a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number>
      <text:list-level-style-number style:num-format="i" text:style-name="List27Level2" style:num-suffix="." text:level="3">
        <style:list-level-properties text:min-label-width="3.81cm" text:min-label-distance="0.635cm" fo:text-align="end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number>
      <text:list-level-style-number style:num-format="a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number>
      <text:list-level-style-number style:num-format="i" text:style-name="List27Level5" style:num-suffix="." text:level="6">
        <style:list-level-properties text:min-label-width="7.62cm" text:min-label-distance="0.635cm" fo:text-align="end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number>
      <text:list-level-style-number style:num-format="a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number>
      <text:list-level-style-number style:num-format="i" text:style-name="List27Level8" style:num-suffix="." text:level="9">
        <style:list-level-properties text:min-label-width="11.43cm" text:min-label-distance="0.635cm" fo:text-align="end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number>
    </text:list-style>
    <style:style style:name="List28Level0" style:family="text">
      <style:text-properties style:text-underline-style="none"/>
    </style:style>
    <style:style style:name="List28Level1" style:family="text">
      <style:text-properties style:text-underline-style="none"/>
    </style:style>
    <style:style style:name="List28Level2" style:family="text">
      <style:text-properties style:text-underline-style="none"/>
    </style:style>
    <style:style style:name="List28Level3" style:family="text">
      <style:text-properties style:text-underline-style="none"/>
    </style:style>
    <style:style style:name="List28Level4" style:family="text">
      <style:text-properties style:text-underline-style="none"/>
    </style:style>
    <style:style style:name="List28Level5" style:family="text">
      <style:text-properties style:text-underline-style="none"/>
    </style:style>
    <style:style style:name="List28Level6" style:family="text">
      <style:text-properties style:text-underline-style="none"/>
    </style:style>
    <style:style style:name="List28Level7" style:family="text">
      <style:text-properties style:text-underline-style="none"/>
    </style:style>
    <style:style style:name="List28Level8" style:family="text">
      <style:text-properties style:text-underline-style="none"/>
    </style:style>
    <text:list-style style:name="LS28">
      <text:list-level-style-bullet text:bullet-char="-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-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-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-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-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-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-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-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-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text:list-style style:name="LS29">
      <text:list-level-style-number style:num-format="1" text:style-name="List29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29Level1" style:num-suffix=".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1" text:style-name="List29Level2" style:num-suffix="." text:level="3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1" text:style-name="List29Level3" style:num-suffix="." text:level="4">
        <style:list-level-properties text:space-before="3.81cm" text:min-label-width="1.27cm" fo:text-align="start" text:list-level-position-and-space-mode="label-alignment">
          <style:list-level-label-alignment text:label-followed-by="listtab" fo:margin-left="5.08cm" fo:text-indent="-1.27cm"/>
        </style:list-level-properties>
      </text:list-level-style-number>
      <text:list-level-style-number style:num-format="1" text:style-name="List29Level4" style:num-suffix="." text:level="5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</text:list-level-style-number>
      <text:list-level-style-number style:num-format="1" text:style-name="List29Level5" style:num-suffix="." text:level="6">
        <style:list-level-properties text:space-before="6.35cm" text:min-label-width="1.27cm" fo:text-align="start" text:list-level-position-and-space-mode="label-alignment">
          <style:list-level-label-alignment text:label-followed-by="listtab" fo:margin-left="7.62cm" fo:text-indent="-1.27cm"/>
        </style:list-level-properties>
      </text:list-level-style-number>
      <text:list-level-style-number style:num-format="1" text:style-name="List29Level6" style:num-suffix="." text:level="7">
        <style:list-level-properties text:space-before="7.62cm" text:min-label-width="1.27cm" fo:text-align="start" text:list-level-position-and-space-mode="label-alignment">
          <style:list-level-label-alignment text:label-followed-by="listtab" fo:margin-left="8.89cm" fo:text-indent="-1.27cm"/>
        </style:list-level-properties>
      </text:list-level-style-number>
      <text:list-level-style-number style:num-format="1" text:style-name="List29Level7" style:num-suffix="." text:level="8">
        <style:list-level-properties text:space-before="8.89cm" text:min-label-width="1.27cm" fo:text-align="start" text:list-level-position-and-space-mode="label-alignment">
          <style:list-level-label-alignment text:label-followed-by="listtab" fo:margin-left="10.16cm" fo:text-indent="-1.27cm"/>
        </style:list-level-properties>
      </text:list-level-style-number>
      <text:list-level-style-number style:num-format="1" text:style-name="List29Level8" style:num-suffix="." text:level="9">
        <style:list-level-properties text:space-before="10.16cm" text:min-label-width="1.27cm" fo:text-align="start" text:list-level-position-and-space-mode="label-alignment">
          <style:list-level-label-alignment text:label-followed-by="listtab" fo:margin-left="11.43cm" fo:text-indent="-1.2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1Level0" style:family="text">
      <style:text-properties style:font-name="Aptos"/>
    </style:style>
    <style:style style:name="List31Level1" style:family="text">
      <style:text-properties style:font-name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/>
    </style:style>
    <style:style style:name="List31Level8" style:family="text">
      <style:text-properties style:font-name="Wingdings"/>
    </style:style>
    <text:list-style style:name="LS31">
      <text:list-level-style-bullet text:bullet-char="-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Aptos"/>
    </style:style>
    <style:style style:name="List32Level1" style:family="text">
      <style:text-properties style:font-name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/>
    </style:style>
    <style:style style:name="List32Level8" style:family="text">
      <style:text-properties style:font-name="Wingdings"/>
    </style:style>
    <text:list-style style:name="LS32">
      <text:list-level-style-bullet text:bullet-char="-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Aptos"/>
    </style:style>
    <style:style style:name="List33Level1" style:family="text">
      <style:text-properties style:font-name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/>
    </style:style>
    <style:style style:name="List33Level8" style:family="text">
      <style:text-properties style:font-name="Wingdings"/>
    </style:style>
    <text:list-style style:name="LS33">
      <text:list-level-style-bullet text:bullet-char="-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34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34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34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/>
    </style:style>
    <style:style style:name="List35Level8" style:family="text">
      <style:text-properties style:font-name="Wingdings"/>
    </style:style>
    <text:list-style style:name="LS35">
      <text:list-level-style-bullet text:bullet-char="" text:style-name="List35Level0" text:level="1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Symbol"/>
      </text:list-level-style-bullet>
      <text:list-level-style-bullet text:bullet-char="o" text:style-name="List35Level1" text:level="2">
        <style:list-level-properties text:space-before="2.011cm" text:min-label-width="0.635cm" fo:text-align="start" text:list-level-position-and-space-mode="label-alignment">
          <style:list-level-label-alignment text:label-followed-by="listtab" fo:margin-left="2.646cm" fo:text-indent="-0.635cm"/>
        </style:list-level-properties>
        <style:text-properties style:font-name="Courier New"/>
      </text:list-level-style-bullet>
      <text:list-level-style-bullet text:bullet-char="" text:style-name="List35Level2" text:level="3">
        <style:list-level-properties text:space-before="3.281cm" text:min-label-width="0.635cm" fo:text-align="start" text:list-level-position-and-space-mode="label-alignment">
          <style:list-level-label-alignment text:label-followed-by="listtab" fo:margin-left="3.916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4.551cm" text:min-label-width="0.635cm" fo:text-align="start" text:list-level-position-and-space-mode="label-alignment">
          <style:list-level-label-alignment text:label-followed-by="listtab" fo:margin-left="5.186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5.821cm" text:min-label-width="0.635cm" fo:text-align="start" text:list-level-position-and-space-mode="label-alignment">
          <style:list-level-label-alignment text:label-followed-by="listtab" fo:margin-left="6.456cm" fo:text-indent="-0.635cm"/>
        </style:list-level-properties>
        <style:text-properties style:font-name="Courier New"/>
      </text:list-level-style-bullet>
      <text:list-level-style-bullet text:bullet-char="" text:style-name="List35Level5" text:level="6">
        <style:list-level-properties text:space-before="7.091cm" text:min-label-width="0.635cm" fo:text-align="start" text:list-level-position-and-space-mode="label-alignment">
          <style:list-level-label-alignment text:label-followed-by="listtab" fo:margin-left="7.726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8.361cm" text:min-label-width="0.635cm" fo:text-align="start" text:list-level-position-and-space-mode="label-alignment">
          <style:list-level-label-alignment text:label-followed-by="listtab" fo:margin-left="8.996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9.631cm" text:min-label-width="0.635cm" fo:text-align="start" text:list-level-position-and-space-mode="label-alignment">
          <style:list-level-label-alignment text:label-followed-by="listtab" fo:margin-left="10.266cm" fo:text-indent="-0.635cm"/>
        </style:list-level-properties>
        <style:text-properties style:font-name="Courier New"/>
      </text:list-level-style-bullet>
      <text:list-level-style-bullet text:bullet-char="" text:style-name="List35Level8" text:level="9">
        <style:list-level-properties text:space-before="10.901cm" text:min-label-width="0.635cm" fo:text-align="start" text:list-level-position-and-space-mode="label-alignment">
          <style:list-level-label-alignment text:label-followed-by="listtab" fo:margin-left="11.536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style:font-name="Aptos"/>
    </style:style>
    <style:style style:name="List36Level1" style:family="text">
      <style:text-properties style:font-name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/>
    </style:style>
    <style:style style:name="List36Level8" style:family="text">
      <style:text-properties style:font-name="Wingdings"/>
    </style:style>
    <text:list-style style:name="LS36">
      <text:list-level-style-bullet text:bullet-char="-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7">
      <text:list-level-style-number style:num-format="1" text:style-name="List3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Symbol"/>
    </style:style>
    <style:style style:name="List39Level1" style:family="text">
      <style:text-properties style:font-name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/>
    </style:style>
    <style:style style:name="List39Level8" style:family="text">
      <style:text-properties style:font-name="Wingdings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="Symbol"/>
    </style:style>
    <style:style style:name="List40Level1" style:family="text">
      <style:text-properties style:font-name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/>
    </style:style>
    <style:style style:name="List40Level8" style:family="text">
      <style:text-properties style:font-name="Wingdings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1Level0" style:family="text">
      <style:text-properties style:font-name="Symbol"/>
    </style:style>
    <style:style style:name="List41Level1" style:family="text">
      <style:text-properties style:font-name="Courier New"/>
    </style:style>
    <style:style style:name="List41Level2" style:family="text">
      <style:text-properties style:font-name="Wingdings"/>
    </style:style>
    <style:style style:name="List41Level3" style:family="text">
      <style:text-properties style:font-name="Symbol"/>
    </style:style>
    <style:style style:name="List41Level4" style:family="text">
      <style:text-properties style:font-name="Courier New"/>
    </style:style>
    <style:style style:name="List41Level5" style:family="text">
      <style:text-properties style:font-name="Wingdings"/>
    </style:style>
    <style:style style:name="List41Level6" style:family="text">
      <style:text-properties style:font-name="Symbol"/>
    </style:style>
    <style:style style:name="List41Level7" style:family="text">
      <style:text-properties style:font-name="Courier New"/>
    </style:style>
    <style:style style:name="List41Level8" style:family="text">
      <style:text-properties style:font-name="Wingdings"/>
    </style:style>
    <text:list-style style:name="LS41">
      <text:list-level-style-bullet text:bullet-char="" text:style-name="List4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4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4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4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4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2Level0" style:family="text">
      <style:text-properties fo:color="#000000" style:font-name="Symbol"/>
    </style:style>
    <text:list-style style:name="LS42">
      <text:list-level-style-bullet text:bullet-char="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Symbol"/>
      </text:list-level-style-bullet>
      <text:list-level-style-number style:num-format="a" text:style-name="List4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3">
      <text:list-level-style-number style:num-format="a" text:style-name="List43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4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4Level1" style:family="text">
      <style:text-properties style:font-name="Courier New"/>
    </style:style>
    <style:style style:name="List44Level2" style:family="text">
      <style:text-properties style:font-name="Wingdings"/>
    </style:style>
    <style:style style:name="List44Level3" style:family="text">
      <style:text-properties style:font-name="Symbol"/>
    </style:style>
    <style:style style:name="List44Level4" style:family="text">
      <style:text-properties style:font-name="Courier New"/>
    </style:style>
    <style:style style:name="List44Level5" style:family="text">
      <style:text-properties style:font-name="Wingdings"/>
    </style:style>
    <style:style style:name="List44Level6" style:family="text">
      <style:text-properties style:font-name="Symbol"/>
    </style:style>
    <style:style style:name="List44Level7" style:family="text">
      <style:text-properties style:font-name="Courier New"/>
    </style:style>
    <style:style style:name="List44Level8" style:family="text">
      <style:text-properties style:font-name="Wingdings"/>
    </style:style>
    <text:list-style style:name="LS44">
      <text:list-level-style-number style:num-format="a" text:style-name="List44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5Level0" style:family="text">
      <style:text-properties style:font-name="Aptos"/>
    </style:style>
    <style:style style:name="List45Level1" style:family="text">
      <style:text-properties style:font-name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/>
    </style:style>
    <style:style style:name="List45Level8" style:family="text">
      <style:text-properties style:font-name="Wingdings"/>
    </style:style>
    <text:list-style style:name="LS45">
      <text:list-level-style-bullet text:bullet-char="-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6Level0" style:family="text">
      <style:text-properties style:font-name="Aptos"/>
    </style:style>
    <style:style style:name="List46Level1" style:family="text">
      <style:text-properties style:font-name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/>
    </style:style>
    <style:style style:name="List46Level8" style:family="text">
      <style:text-properties style:font-name="Wingdings"/>
    </style:style>
    <text:list-style style:name="LS46">
      <text:list-level-style-bullet text:bullet-char="-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7Level0" style:family="text">
      <style:text-properties style:font-name="Symbol"/>
    </style:style>
    <style:style style:name="List47Level1" style:family="text">
      <style:text-properties style:font-name="Courier New"/>
    </style:style>
    <style:style style:name="List47Level2" style:family="text">
      <style:text-properties style:font-name="Wingdings"/>
    </style:style>
    <style:style style:name="List47Level3" style:family="text">
      <style:text-properties style:font-name="Symbol"/>
    </style:style>
    <style:style style:name="List47Level4" style:family="text">
      <style:text-properties style:font-name="Courier New"/>
    </style:style>
    <style:style style:name="List47Level5" style:family="text">
      <style:text-properties style:font-name="Wingdings"/>
    </style:style>
    <style:style style:name="List47Level6" style:family="text">
      <style:text-properties style:font-name="Symbol"/>
    </style:style>
    <style:style style:name="List47Level7" style:family="text">
      <style:text-properties style:font-name="Courier New"/>
    </style:style>
    <style:style style:name="List47Level8" style:family="text">
      <style:text-properties style:font-name="Wingdings"/>
    </style:style>
    <text:list-style style:name="LS47">
      <text:list-level-style-bullet text:bullet-char="" text:style-name="List4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8Level0" style:family="text">
      <style:text-properties style:font-name="Symbol" fo:font-size="10pt" style:font-size-asian="10pt"/>
    </style:style>
    <style:style style:name="List48Level1" style:family="text">
      <style:text-properties style:font-name="Courier New" fo:font-size="10pt" style:font-size-asian="10pt" style:font-name-complex="Times New Roman"/>
    </style:style>
    <style:style style:name="List48Level2" style:family="text">
      <style:text-properties style:font-name="Wingdings" fo:font-size="10pt" style:font-size-asian="10pt"/>
    </style:style>
    <style:style style:name="List48Level3" style:family="text">
      <style:text-properties style:font-name="Wingdings" fo:font-size="10pt" style:font-size-asian="10pt"/>
    </style:style>
    <style:style style:name="List48Level4" style:family="text">
      <style:text-properties style:font-name="Wingdings" fo:font-size="10pt" style:font-size-asian="10pt"/>
    </style:style>
    <style:style style:name="List48Level5" style:family="text">
      <style:text-properties style:font-name="Wingdings" fo:font-size="10pt" style:font-size-asian="10pt"/>
    </style:style>
    <style:style style:name="List48Level6" style:family="text">
      <style:text-properties style:font-name="Wingdings" fo:font-size="10pt" style:font-size-asian="10pt"/>
    </style:style>
    <style:style style:name="List48Level7" style:family="text">
      <style:text-properties style:font-name="Wingdings" fo:font-size="10pt" style:font-size-asian="10pt"/>
    </style:style>
    <style:style style:name="List48Level8" style:family="text">
      <style:text-properties style:font-name="Wingdings" fo:font-size="10pt" style:font-size-asian="10pt"/>
    </style:style>
    <text:list-style style:name="LS48">
      <text:list-level-style-bullet text:bullet-char="" text:style-name="List4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4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background-color="#ffffff" fo:padding-top="0cm" fo:margin-top="1.268cm" fo:padding-bottom="0cm" fo:margin-bottom="0.192cm" fo:padding-left="0cm" fo:margin-left="1.501cm" fo:padding-right="0cm" fo:margin-right="1.501cm"/>
      <style:footer-style>
        <style:header-footer-properties fo:min-height="1.309cm" style:dynamic-spacing="true"/>
      </style:footer-style>
    </style:page-layout>
    <style:style style:name="P1" style:family="paragraph" style:parent-style-name="Normal" style:master-page-name="MasterPage1"/>
    <style:style style:name="P2" style:family="paragraph" style:parent-style-name="Normal"/>
    <style:page-layout style:name="pm2">
      <style:page-layout-properties style:print-orientation="portrait" fo:page-width="21.001cm" fo:page-height="29.7cm" fo:background-color="#ffffff" fo:padding-top="0cm" fo:margin-top="1.268cm" fo:padding-bottom="0cm" fo:margin-bottom="0.192cm" fo:padding-left="0cm" fo:margin-left="1.501cm" fo:padding-right="0cm" fo:margin-right="1.501cm"/>
      <style:footer-style>
        <style:header-footer-properties fo:min-height="1.309cm" style:dynamic-spacing="true"/>
      </style:footer-style>
    </style:page-layout>
    <style:style style:name="P3" style:family="paragraph" style:parent-style-name="Normal"/>
    <style:style style:name="T3_1" style:family="text"/>
    <style:style style:name="P4" style:family="paragraph" style:parent-style-name="Normal"/>
  </office:automatic-styles>
  <office:master-styles>
    <style:master-page style:name="Standard" style:page-layout-name="pm1">
      <style:footer>
        <text:p text:style-name="P1"/>
        <text:p text:style-name="P2"/>
      </style:footer>
    </style:master-page>
    <style:master-page style:name="MasterPage1" style:page-layout-name="pm2">
      <style:footer>
        <text:p text:style-name="P3"><text:span text:style-name="T3_1"><text:page-number text:select-page="current"/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2025 HBCC Annual Review</dc:title>
    <meta:initial-creator>Peter Taylor</meta:initial-creator>
    <meta:creation-date>2025-05-16T09:02:00</meta:creation-date>
    <dc:creator>Maschell Wellington</dc:creator>
    <dc:date>2026-03-13T13:00:00</dc:date>
    <meta:editing-cycles>226</meta:editing-cycles>
    <meta:editing-duration>PT51H44M</meta:editing-duration>
    <meta:document-statistic meta:page-count="22" meta:paragraph-count="454" meta:row-count="1072" meta:word-count="10441" meta:character-count="70028" meta:non-whitespace-character-count="60041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7,8,9,a,b,c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1,2,3,4,5,6</meta:user-defined>
    <meta:user-defined meta:name="ClassificationContentMarkingHeaderText">OFFICIAL</meta:user-defined>
    <meta:user-defined meta:name="ContentTypeId">0x010100A9E804AD2130B047BEB1B1355903FA590700D16B2D159DC7B3408EED594D16C33A26</meta:user-defined>
    <meta:user-defined meta:name="docLang">en</meta:user-defined>
    <meta:user-defined meta:name="MediaServiceImageTags"/>
    <meta:user-defined meta:name="MSIP_Label_9e9cc48d-6fba-4c12-9882-137473def580_ActionId">48e11b40-9471-4464-b079-bd5256ccb765</meta:user-defined>
    <meta:user-defined meta:name="MSIP_Label_9e9cc48d-6fba-4c12-9882-137473def580_ContentBits">3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3-05-19T09:07:2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