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Unilever Shilling" svg:font-family="Unilever Shilling" style:font-family-generic="swiss"/>
    <style:font-face style:name="Helvetica" svg:font-family="Helvetica" style:font-pitch="variable" style:font-family-generic="swiss"/>
    <style:font-face style:name="Calibri Light" svg:font-family="Calibri Light" style:font-pitch="variable" style:font-family-generic="swiss"/>
    <style:font-face style:name="游ゴシック Light" svg:font-family="游ゴシック Light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687cm"/>
    </style:style>
    <style:style style:name="Column5" style:family="table-column">
      <style:table-column-properties style:column-width="1.951cm"/>
    </style:style>
    <style:style style:name="Column6" style:family="table-column">
      <style:table-column-properties style:column-width="1.951cm"/>
    </style:style>
    <style:style style:name="Column7" style:family="table-column">
      <style:table-column-properties style:column-width="1.951cm"/>
    </style:style>
    <style:style style:name="Column8" style:family="table-column">
      <style:table-column-properties style:column-width="1.272cm"/>
    </style:style>
    <style:style style:name="Column9" style:family="table-column">
      <style:table-column-properties style:column-width="1.272cm"/>
    </style:style>
    <style:style style:name="Column10" style:family="table-column">
      <style:table-column-properties style:column-width="1.274cm"/>
    </style:style>
    <style:style style:name="Column11" style:family="table-column">
      <style:table-column-properties style:column-width="1.274cm"/>
    </style:style>
    <style:style style:name="Column12" style:family="table-column">
      <style:table-column-properties style:column-width="1.274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0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4" style:family="paragraph" style:parent-style-name="Normal">
      <style:text-properties fo:font-size="11pt" style:font-size-asian="11pt" style:font-size-complex="11pt" fo:font-weight="bold" style:font-weight-asian="bold"/>
    </style:style>
    <style:style style:name="P45" style:family="paragraph" style:parent-style-name="Normal">
      <style:text-properties fo:font-size="10pt" style:font-size-asian="10pt" style:font-size-complex="10pt"/>
    </style:style>
    <style:style style:name="P46" style:family="paragraph" style:parent-style-name="Normal">
      <style:text-properties fo:font-size="10pt" style:font-size-asian="10pt" style:font-size-complex="10pt"/>
    </style:style>
    <style:style style:name="P4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47_1" style:family="text">
      <style:text-properties fo:font-style="normal" style:font-style-asian="normal"/>
    </style:style>
    <style:style style:name="P48" style:family="paragraph" style:parent-style-name="Normal">
      <style:text-properties fo:font-size="11pt" style:font-size-asian="11pt" style:font-size-complex="11pt" fo:font-weight="bold" style:font-weight-asian="bold"/>
    </style:style>
    <style:style style:name="P49" style:family="paragraph" style:parent-style-name="Normal"/>
    <style:style style:name="T49_1" style:family="text">
      <style:text-properties fo:font-size="11pt" style:font-size-asian="11pt" style:font-size-complex="11pt" fo:font-weight="bold" style:font-weight-asian="bold"/>
    </style:style>
    <style:style style:name="P50" style:family="paragraph" style:parent-style-name="Normal">
      <style:text-properties fo:font-size="11pt" style:font-size-asian="11pt" style:font-size-complex="11pt" fo:font-weight="bold" style:font-weight-asian="bold"/>
    </style:style>
    <style:style style:name="P51" style:family="paragraph" style:parent-style-name="Normal"/>
    <style:style style:name="T51_1" style:family="text">
      <style:text-properties fo:font-size="11pt" style:font-size-asian="11pt" style:font-name-complex="Arial" style:font-size-complex="11pt"/>
    </style:style>
    <style:style style:name="T51_2" style:family="text">
      <style:text-properties fo:font-size="11pt" style:font-size-asian="11pt" style:font-name-complex="Arial" style:font-size-complex="11pt"/>
    </style:style>
    <style:style style:name="T51_3" style:family="text">
      <style:text-properties fo:font-size="11pt" style:font-size-asian="11pt" style:font-name-complex="Arial" style:font-size-complex="11pt"/>
    </style:style>
    <style:style style:name="T51_4" style:family="text">
      <style:text-properties fo:font-size="11pt" style:font-size-asian="11pt" style:font-name-complex="Arial" style:font-size-complex="11pt"/>
    </style:style>
    <style:style style:name="T51_5" style:family="text">
      <style:text-properties fo:font-size="11pt" style:font-size-asian="11pt" style:font-name-complex="Arial" style:font-size-complex="11pt"/>
    </style:style>
    <style:style style:name="T51_6" style:family="text">
      <style:text-properties fo:font-size="11pt" style:font-size-asian="11pt" style:font-name-complex="Arial" style:font-size-complex="11pt"/>
    </style:style>
    <style:style style:name="T51_7" style:family="text">
      <style:text-properties fo:font-size="11pt" style:font-size-asian="11pt" style:font-name-complex="Arial" style:font-size-complex="11pt"/>
    </style:style>
    <style:style style:name="T51_8" style:family="text">
      <style:text-properties fo:font-size="11pt" style:font-size-asian="11pt" style:font-name-complex="Arial" style:font-size-complex="11pt"/>
    </style:style>
    <style:style style:name="T51_9" style:family="text">
      <style:text-properties fo:font-size="11pt" style:font-size-asian="11pt" style:font-name-complex="Arial" style:font-size-complex="11pt"/>
    </style:style>
    <style:style style:name="T51_10" style:family="text">
      <style:text-properties fo:font-size="11pt" style:font-size-asian="11pt" style:font-name-complex="Arial" style:font-size-complex="11pt"/>
    </style:style>
    <style:style style:name="T51_11" style:family="text">
      <style:text-properties fo:font-size="11pt" style:font-size-asian="11pt" style:font-name-complex="Arial" style:font-size-complex="11pt"/>
    </style:style>
    <style:style style:name="T51_12" style:family="text">
      <style:text-properties fo:font-size="11pt" style:font-size-asian="11pt" style:font-name-complex="Arial" style:font-size-complex="11pt"/>
    </style:style>
    <style:style style:name="T51_13" style:family="text">
      <style:text-properties fo:font-size="11pt" style:font-size-asian="11pt" style:font-name-complex="Arial" style:font-size-complex="11pt"/>
    </style:style>
    <style:style style:name="T51_14" style:family="text">
      <style:text-properties fo:font-size="11pt" style:font-size-asian="11pt" style:font-name-complex="Arial" style:font-size-complex="11pt"/>
    </style:style>
    <style:style style:name="T51_15" style:family="text">
      <style:text-properties fo:font-size="11pt" style:font-size-asian="11pt" style:font-name-complex="Arial" style:font-size-complex="11pt"/>
    </style:style>
    <style:style style:name="T51_16" style:family="text">
      <style:text-properties fo:font-size="11pt" style:font-size-asian="11pt" style:font-name-complex="Arial" style:font-size-complex="11pt"/>
    </style:style>
    <style:style style:name="T51_17" style:family="text">
      <style:text-properties fo:font-size="11pt" style:font-size-asian="11pt" style:font-name-complex="Arial" style:font-size-complex="11pt"/>
    </style:style>
    <style:style style:name="T51_18" style:family="text">
      <style:text-properties fo:font-size="11pt" style:font-size-asian="11pt" style:font-name-complex="Arial" style:font-size-complex="11pt"/>
    </style:style>
    <style:style style:name="T51_19" style:family="text">
      <style:text-properties fo:font-size="11pt" style:font-size-asian="11pt" style:font-name-complex="Arial" style:font-size-complex="11pt"/>
    </style:style>
    <style:style style:name="T51_20" style:family="text">
      <style:text-properties fo:font-size="11pt" style:font-size-asian="11pt" style:font-name-complex="Arial" style:font-size-complex="11pt"/>
    </style:style>
    <style:style style:name="T51_21" style:family="text">
      <style:text-properties fo:font-size="11pt" style:font-size-asian="11pt" style:font-name-complex="Arial" style:font-size-complex="11pt"/>
    </style:style>
    <style:style style:name="T51_22" style:family="text">
      <style:text-properties fo:font-size="11pt" style:font-size-asian="11pt" style:font-name-complex="Arial" style:font-size-complex="11pt"/>
    </style:style>
    <style:style style:name="T51_23" style:family="text">
      <style:text-properties fo:font-size="11pt" style:font-size-asian="11pt" style:font-name-complex="Arial" style:font-size-complex="11pt"/>
    </style:style>
    <style:style style:name="T51_24" style:family="text">
      <style:text-properties fo:font-size="11pt" style:font-size-asian="11pt" style:font-name-complex="Arial" style:font-size-complex="11pt"/>
    </style:style>
    <style:style style:name="T51_25" style:family="text">
      <style:text-properties fo:font-size="11pt" style:font-size-asian="11pt" style:font-name-complex="Arial" style:font-size-complex="11pt"/>
    </style:style>
    <style:style style:name="T51_26" style:family="text">
      <style:text-properties fo:font-size="11pt" style:font-size-asian="11pt" style:font-name-complex="Arial" style:font-size-complex="11pt"/>
    </style:style>
    <style:style style:name="P52" style:family="paragraph" style:parent-style-name="Normal">
      <style:text-properties fo:font-size="11pt" style:font-size-asian="11pt" style:font-name-complex="Arial" style:font-size-complex="11pt"/>
    </style:style>
    <style:style style:name="P53" style:family="paragraph" style:parent-style-name="Normal"/>
    <style:style style:name="T5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14" style:family="text">
      <style:text-properties fo:font-size="11pt" style:font-size-asian="11pt" style:font-name-complex="Arial" style:font-size-complex="11pt"/>
    </style:style>
    <style:style style:name="T53_15" style:family="text">
      <style:text-properties fo:font-size="11pt" style:font-size-asian="11pt" style:font-name-complex="Arial" style:font-size-complex="11pt"/>
    </style:style>
    <style:style style:name="T53_16" style:family="text">
      <style:text-properties fo:font-size="11pt" style:font-size-asian="11pt" style:font-name-complex="Arial" style:font-size-complex="11pt"/>
    </style:style>
    <style:style style:name="T53_17" style:family="text">
      <style:text-properties fo:font-size="11pt" style:font-size-asian="11pt" style:font-name-complex="Arial" style:font-size-complex="11pt"/>
    </style:style>
    <style:style style:name="T53_18" style:family="text">
      <style:text-properties fo:font-size="11pt" style:font-size-asian="11pt" style:font-name-complex="Arial" style:font-size-complex="11pt"/>
    </style:style>
    <style:style style:name="T53_19" style:family="text">
      <style:text-properties fo:font-size="11pt" style:font-size-asian="11pt" style:font-name-complex="Arial" style:font-size-complex="11pt"/>
    </style:style>
    <style:style style:name="T53_20" style:family="text">
      <style:text-properties fo:font-size="11pt" style:font-size-asian="11pt" style:font-name-complex="Arial" style:font-size-complex="11pt"/>
    </style:style>
    <style:style style:name="T53_21" style:family="text">
      <style:text-properties fo:font-size="11pt" style:font-size-asian="11pt" style:font-name-complex="Arial" style:font-size-complex="11pt"/>
    </style:style>
    <style:style style:name="T53_22" style:family="text">
      <style:text-properties fo:font-size="11pt" style:font-size-asian="11pt" style:font-name-complex="Arial" style:font-size-complex="11pt"/>
    </style:style>
    <style:style style:name="T53_23" style:family="text">
      <style:text-properties fo:font-size="11pt" style:font-size-asian="11pt" style:font-name-complex="Arial" style:font-size-complex="11pt"/>
    </style:style>
    <style:style style:name="T53_24" style:family="text">
      <style:text-properties fo:font-size="11pt" style:font-size-asian="11pt" style:font-name-complex="Arial" style:font-size-complex="11pt"/>
    </style:style>
    <style:style style:name="T53_25" style:family="text">
      <style:text-properties fo:font-size="11pt" style:font-size-asian="11pt" style:font-name-complex="Arial" style:font-size-complex="11pt"/>
    </style:style>
    <style:style style:name="T53_26" style:family="text">
      <style:text-properties fo:font-size="11pt" style:font-size-asian="11pt" style:font-name-complex="Arial" style:font-size-complex="11pt"/>
    </style:style>
    <style:style style:name="T53_27" style:family="text">
      <style:text-properties fo:font-size="11pt" style:font-size-asian="11pt" style:font-name-complex="Arial" style:font-size-complex="11pt"/>
    </style:style>
    <style:style style:name="T53_2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2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3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_31" style:family="text">
      <style:text-properties fo:font-size="11pt" style:font-size-asian="11pt" style:font-name-complex="Arial" style:font-size-complex="11pt"/>
    </style:style>
    <style:style style:name="T53_32" style:family="text">
      <style:text-properties fo:font-size="11pt" style:font-size-asian="11pt" style:font-name-complex="Arial" style:font-size-complex="11pt"/>
    </style:style>
    <style:style style:name="P54" style:family="paragraph" style:parent-style-name="List_20_Paragraph">
      <style:text-properties fo:font-size="11pt" style:font-size-asian="11pt" style:font-name-complex="Arial" style:font-size-complex="11pt"/>
    </style:style>
    <style:style style:name="T54_1" style:family="text">
      <style:text-properties fo:font-size="11pt" style:font-size-asian="11pt" style:font-name-complex="Arial" style:font-size-complex="11pt"/>
    </style:style>
    <style:style style:name="T54_2" style:family="text">
      <style:text-properties fo:font-size="11pt" style:font-size-asian="11pt" style:font-name-complex="Arial" style:font-size-complex="11pt"/>
    </style:style>
    <style:style style:name="T54_3" style:family="text">
      <style:text-properties fo:font-size="11pt" style:font-size-asian="11pt" style:font-name-complex="Arial" style:font-size-complex="11pt"/>
    </style:style>
    <style:style style:name="T54_4" style:family="text">
      <style:text-properties fo:font-size="11pt" style:font-size-asian="11pt" style:font-name-complex="Arial" style:font-size-complex="11pt"/>
    </style:style>
    <style:style style:name="T54_5" style:family="text">
      <style:text-properties fo:font-size="11pt" style:font-size-asian="11pt" style:font-name-complex="Arial" style:font-size-complex="11pt"/>
    </style:style>
    <style:style style:name="P55" style:family="paragraph" style:parent-style-name="List_20_Paragraph">
      <style:paragraph-properties fo:margin-top="0.071cm"/>
      <style:text-properties fo:font-size="11pt" style:font-size-asian="11pt" style:font-name-complex="Arial" style:font-size-complex="11pt" fo:language-asian="en" fo:country-asian="US"/>
    </style:style>
    <style:style style:name="T55_1" style:family="text">
      <style:text-properties fo:font-size="11pt" style:font-size-asian="11pt" style:font-name-complex="Arial" style:font-size-complex="11pt" fo:language-asian="en" fo:country-asian="US"/>
    </style:style>
    <style:style style:name="P56" style:family="paragraph" style:parent-style-name="List_20_Paragraph">
      <style:paragraph-properties fo:margin-top="0.071cm"/>
      <style:text-properties fo:font-size="11pt" style:font-size-asian="11pt" style:font-name-complex="Arial" style:font-size-complex="11pt" fo:language-asian="en" fo:country-asian="US"/>
    </style:style>
    <style:style style:name="T56_1" style:family="text">
      <style:text-properties fo:font-size="11pt" style:font-size-asian="11pt" style:font-name-complex="Arial" style:font-size-complex="11pt" fo:language-asian="en" fo:country-asian="US"/>
    </style:style>
    <style:style style:name="T56_2" style:family="text">
      <style:text-properties fo:font-size="11pt" style:font-size-asian="11pt" style:font-name-complex="Arial" style:font-size-complex="11pt" fo:language-asian="en" fo:country-asian="US"/>
    </style:style>
    <style:style style:name="P57" style:family="paragraph" style:parent-style-name="List_20_Paragraph">
      <style:paragraph-properties fo:margin-top="0.071cm"/>
      <style:text-properties fo:font-size="11pt" style:font-size-asian="11pt" style:font-name-complex="Arial" style:font-size-complex="11pt" fo:language-asian="en" fo:country-asian="US"/>
    </style:style>
    <style:style style:name="T57_1" style:family="text">
      <style:text-properties fo:font-size="11pt" style:font-size-asian="11pt" style:font-name-complex="Arial" style:font-size-complex="11pt" fo:language-asian="en" fo:country-asian="US"/>
    </style:style>
    <style:style style:name="T57_2" style:family="text">
      <style:text-properties fo:font-size="11pt" style:font-size-asian="11pt" style:font-name-complex="Arial" style:font-size-complex="11pt" fo:language-asian="en" fo:country-asian="US"/>
    </style:style>
    <style:style style:name="T57_3" style:family="text">
      <style:text-properties fo:font-size="11pt" style:font-size-asian="11pt" style:font-name-complex="Arial" style:font-size-complex="11pt" fo:language-asian="en" fo:country-asian="US"/>
    </style:style>
    <style:style style:name="T57_4" style:family="text">
      <style:text-properties fo:font-size="11pt" style:font-size-asian="11pt" style:font-name-complex="Arial" style:font-size-complex="11pt" fo:language-asian="en" fo:country-asian="US"/>
    </style:style>
    <style:style style:name="T57_5" style:family="text">
      <style:text-properties fo:font-size="11pt" style:font-size-asian="11pt" style:font-name-complex="Arial" style:font-size-complex="11pt" fo:language-asian="en" fo:country-asian="US"/>
    </style:style>
    <style:style style:name="P58" style:family="paragraph" style:parent-style-name="List_20_Paragraph">
      <style:paragraph-properties fo:margin-top="0.071cm" fo:margin-bottom="0.071cm"/>
      <style:text-properties fo:font-size="11pt" style:font-size-asian="11pt" style:font-name-complex="Arial" style:font-size-complex="11pt" fo:language-asian="en" fo:country-asian="US"/>
    </style:style>
    <style:style style:name="T58_1" style:family="text">
      <style:text-properties fo:font-size="11pt" style:font-size-asian="11pt" style:font-name-complex="Arial" style:font-size-complex="11pt" fo:language-asian="en" fo:country-asian="US"/>
    </style:style>
    <style:style style:name="P59" style:family="paragraph" style:parent-style-name="Normal">
      <style:text-properties fo:color="#4472c4" fo:font-size="11pt" style:font-size-asian="11pt" style:font-name-complex="Arial" style:font-size-complex="11pt"/>
    </style:style>
    <style:style style:name="P60" style:family="paragraph" style:parent-style-name="Normal"/>
    <style:style style:name="T60_1" style:family="text">
      <style:text-properties fo:color="#4472c4" fo:font-size="11pt" style:font-size-asian="11pt" style:font-name-complex="Arial" style:font-size-complex="11pt"/>
    </style:style>
    <style:style style:name="T60_2" style:family="text">
      <style:text-properties fo:color="#4472c4" fo:font-size="11pt" style:font-size-asian="11pt" style:font-name-complex="Arial" style:font-size-complex="11pt"/>
    </style:style>
    <style:style style:name="T60_3" style:family="text">
      <style:text-properties fo:color="#4472c4" fo:font-size="11pt" style:font-size-asian="11pt" style:font-name-complex="Arial" style:font-size-complex="11pt"/>
    </style:style>
    <style:style style:name="T60_4" style:family="text">
      <style:text-properties fo:color="#4472c4" fo:font-size="11pt" style:font-size-asian="11pt" style:font-name-complex="Arial" style:font-size-complex="11pt"/>
    </style:style>
    <style:style style:name="T60_5" style:family="text">
      <style:text-properties fo:color="#4472c4" fo:font-size="11pt" style:font-size-asian="11pt" style:font-name-complex="Arial" style:font-size-complex="11pt"/>
    </style:style>
    <style:style style:name="T60_6" style:family="text">
      <style:text-properties fo:color="#4472c4" fo:font-size="11pt" style:font-size-asian="11pt" style:font-name-complex="Arial" style:font-size-complex="11pt"/>
    </style:style>
    <style:style style:name="T60_7" style:family="text">
      <style:text-properties fo:color="#4472c4" fo:font-size="11pt" style:font-size-asian="11pt" style:font-name-complex="Arial" style:font-size-complex="11pt"/>
    </style:style>
    <style:style style:name="T60_8" style:family="text">
      <style:text-properties fo:color="#4472c4" fo:font-size="11pt" style:font-size-asian="11pt" style:font-name-complex="Arial" style:font-size-complex="11pt"/>
    </style:style>
    <style:style style:name="T60_9" style:family="text">
      <style:text-properties fo:color="#4472c4" fo:font-size="11pt" style:font-size-asian="11pt" style:font-name-complex="Arial" style:font-size-complex="11pt"/>
    </style:style>
    <style:style style:name="T60_10" style:family="text">
      <style:text-properties fo:color="#4472c4" fo:font-size="11pt" style:font-size-asian="11pt" style:font-name-complex="Arial" style:font-size-complex="11pt"/>
    </style:style>
    <style:style style:name="T60_11" style:family="text">
      <style:text-properties fo:color="#4472c4" fo:font-size="11pt" style:font-size-asian="11pt" style:font-name-complex="Arial" style:font-size-complex="11pt"/>
    </style:style>
    <style:style style:name="T60_12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13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14" style:family="text">
      <style:text-properties fo:color="#4472c4" fo:font-size="11pt" style:font-size-asian="11pt" style:font-name-complex="Arial" style:font-size-complex="11pt"/>
    </style:style>
    <style:style style:name="T60_15" style:family="text">
      <style:text-properties fo:color="#4472c4" fo:font-size="11pt" style:font-size-asian="11pt" style:font-name-complex="Arial" style:font-size-complex="11pt"/>
    </style:style>
    <style:style style:name="T60_16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17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18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19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20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21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22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60_23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P61" style:family="paragraph" style:parent-style-name="Normal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P62" style:family="paragraph" style:parent-style-name="Normal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able4" style:family="table">
      <style:table-properties table:align="left" style:width="15.494cm" fo:margin-left="0cm"/>
    </style:style>
    <style:style style:name="Column15" style:family="table-column">
      <style:table-column-properties style:column-width="3.992cm"/>
    </style:style>
    <style:style style:name="Column16" style:family="table-column">
      <style:table-column-properties style:column-width="3.752cm"/>
    </style:style>
    <style:style style:name="Column17" style:family="table-column">
      <style:table-column-properties style:column-width="4cm"/>
    </style:style>
    <style:style style:name="Column18" style:family="table-column">
      <style:table-column-properties style:column-width="3.75cm"/>
    </style:style>
    <style:style style:name="Row9" style:family="table-row"/>
    <style:style style:name="Cell38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100%" fo:margin-bottom="0cm"/>
    </style:style>
    <style:style style:name="T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9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100%" fo:margin-bottom="0cm"/>
    </style:style>
    <style:style style:name="T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5" style:family="paragraph" style:parent-style-name="Normal">
      <style:paragraph-properties fo:line-height="100%" fo:margin-bottom="0cm"/>
    </style:style>
    <style:style style:name="T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0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00%" fo:margin-bottom="0cm"/>
    </style:style>
    <style:style style:name="T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7" style:family="paragraph" style:parent-style-name="Normal">
      <style:paragraph-properties fo:line-height="100%" fo:margin-bottom="0cm"/>
    </style:style>
    <style:style style:name="T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1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100%" fo:margin-bottom="0cm"/>
    </style:style>
    <style:style style:name="T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/>
    <style:style style:name="Cell4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100%" fo:margin-bottom="0cm"/>
    </style:style>
    <style:style style:name="T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100%" fo:margin-bottom="0cm"/>
    </style:style>
    <style:style style:name="T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100%" fo:margin-bottom="0cm"/>
    </style:style>
    <style:style style:name="T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100%" fo:margin-bottom="0cm"/>
    </style:style>
    <style:style style:name="T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" style:family="table-row"/>
    <style:style style:name="Cell4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100%" fo:margin-bottom="0cm"/>
    </style:style>
    <style:style style:name="T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00%" fo:margin-bottom="0cm"/>
    </style:style>
    <style:style style:name="T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100%" fo:margin-bottom="0cm"/>
    </style:style>
    <style:style style:name="T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100%" fo:margin-bottom="0cm"/>
    </style:style>
    <style:style style:name="T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" style:family="table-row"/>
    <style:style style:name="Cell50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00%" fo:margin-bottom="0cm"/>
    </style:style>
    <style:style style:name="T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00%" fo:margin-bottom="0cm"/>
    </style:style>
    <style:style style:name="T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00%" fo:margin-bottom="0cm"/>
    </style:style>
    <style:style style:name="T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00%" fo:margin-bottom="0cm"/>
    </style:style>
    <style:style style:name="T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3" style:family="table-row"/>
    <style:style style:name="Cell5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00%" fo:margin-bottom="0cm"/>
    </style:style>
    <style:style style:name="T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100%" fo:margin-bottom="0cm"/>
    </style:style>
    <style:style style:name="T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00%" fo:margin-bottom="0cm"/>
    </style:style>
    <style:style style:name="T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100%" fo:margin-bottom="0cm"/>
    </style:style>
    <style:style style:name="T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/>
    <style:style style:name="Cell58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00%" fo:margin-bottom="0cm"/>
    </style:style>
    <style:style style:name="T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100%" fo:margin-bottom="0cm"/>
    </style:style>
    <style:style style:name="T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00%" fo:margin-bottom="0cm"/>
    </style:style>
    <style:style style:name="T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100%" fo:margin-bottom="0cm"/>
    </style:style>
    <style:style style:name="T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5" style:family="table-row"/>
    <style:style style:name="Cell6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100%" fo:margin-bottom="0cm"/>
    </style:style>
    <style:style style:name="T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100%" fo:margin-bottom="0cm"/>
    </style:style>
    <style:style style:name="T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2" style:family="paragraph" style:parent-style-name="Normal">
      <style:paragraph-properties fo:line-height="100%" fo:margin-bottom="0cm"/>
    </style:style>
    <style:style style:name="T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00%" fo:margin-bottom="0cm"/>
    </style:style>
    <style:style style:name="T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5" style:family="paragraph" style:parent-style-name="Normal"/>
    <style:style style:name="T95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95_2" style:family="text">
      <style:text-properties fo:font-size="11pt" style:font-size-asian="11pt" style:font-name-complex="Arial" style:font-size-complex="11pt"/>
    </style:style>
    <style:style style:name="T95_3" style:family="text">
      <style:text-properties fo:font-size="11pt" style:font-size-asian="11pt" style:font-name-complex="Arial" style:font-size-complex="11pt"/>
    </style:style>
    <style:style style:name="T95_4" style:family="text">
      <style:text-properties fo:font-size="11pt" style:font-size-asian="11pt" style:font-name-complex="Arial" style:font-size-complex="11pt"/>
    </style:style>
    <style:style style:name="P96" style:family="paragraph" style:parent-style-name="Normal">
      <style:text-properties fo:font-size="11pt" style:font-size-asian="11pt" style:font-name-complex="Arial" style:font-size-complex="11pt"/>
    </style:style>
    <style:style style:name="P97" style:family="paragraph" style:parent-style-name="Normal"/>
    <style:style style:name="T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7_2" style:family="text">
      <style:text-properties fo:font-size="11pt" style:font-size-asian="11pt" style:font-name-complex="Arial" style:font-size-complex="11pt"/>
    </style:style>
    <style:style style:name="T97_3" style:family="text">
      <style:text-properties fo:font-size="11pt" style:font-size-asian="11pt" style:font-name-complex="Arial" style:font-size-complex="11pt"/>
    </style:style>
    <style:style style:name="T97_4" style:family="text">
      <style:text-properties fo:font-size="11pt" style:font-size-asian="11pt" style:font-name-complex="Arial" style:font-size-complex="11pt"/>
    </style:style>
    <style:style style:name="T97_5" style:family="text">
      <style:text-properties fo:font-size="11pt" style:font-size-asian="11pt" style:font-name-complex="Arial" style:font-size-complex="11pt"/>
    </style:style>
    <style:style style:name="T97_6" style:family="text">
      <style:text-properties fo:font-size="11pt" style:font-size-asian="11pt" style:font-name-complex="Arial" style:font-size-complex="11pt"/>
    </style:style>
    <style:style style:name="T97_7" style:family="text">
      <style:text-properties fo:font-size="11pt" style:font-size-asian="11pt" style:font-name-complex="Arial" style:font-size-complex="11pt"/>
    </style:style>
    <style:style style:name="P98" style:family="paragraph" style:parent-style-name="Normal">
      <style:text-properties fo:font-size="11pt" style:font-size-asian="11pt" style:font-name-complex="Arial" style:font-size-complex="11pt"/>
    </style:style>
    <style:style style:name="P99" style:family="paragraph" style:parent-style-name="Normal"/>
    <style:style style:name="T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9_3" style:family="text">
      <style:text-properties fo:font-size="11pt" style:font-size-asian="11pt" style:font-name-complex="Arial" style:font-size-complex="11pt"/>
    </style:style>
    <style:style style:name="T99_4" style:family="text">
      <style:text-properties fo:font-size="11pt" style:font-size-asian="11pt" style:font-name-complex="Arial" style:font-size-complex="11pt"/>
    </style:style>
    <style:style style:name="T99_5" style:family="text">
      <style:text-properties fo:font-size="11pt" style:font-size-asian="11pt" style:font-name-complex="Arial" style:font-size-complex="11pt"/>
    </style:style>
    <style:style style:name="T99_6" style:family="text">
      <style:text-properties fo:font-size="11pt" style:font-size-asian="11pt" style:font-name-complex="Arial" style:font-size-complex="11pt"/>
    </style:style>
    <style:style style:name="T99_7" style:family="text">
      <style:text-properties fo:font-size="11pt" style:font-size-asian="11pt" style:font-name-complex="Arial" style:font-size-complex="11pt"/>
    </style:style>
    <style:style style:name="T99_8" style:family="text">
      <style:text-properties fo:font-size="11pt" style:font-size-asian="11pt" style:font-name-complex="Arial" style:font-size-complex="11pt"/>
    </style:style>
    <style:style style:name="T99_9" style:family="text">
      <style:text-properties fo:font-size="11pt" style:font-size-asian="11pt" style:font-name-complex="Arial" style:font-size-complex="11pt"/>
    </style:style>
    <style:style style:name="T99_10" style:family="text">
      <style:text-properties fo:font-size="11pt" style:font-size-asian="11pt" style:font-name-complex="Arial" style:font-size-complex="11pt"/>
    </style:style>
    <style:style style:name="T99_11" style:family="text">
      <style:text-properties fo:font-size="11pt" style:font-size-asian="11pt" style:font-name-complex="Arial" style:font-size-complex="11pt"/>
    </style:style>
    <style:style style:name="T99_12" style:family="text">
      <style:text-properties fo:font-size="11pt" style:font-size-asian="11pt" style:font-name-complex="Arial" style:font-size-complex="11pt"/>
    </style:style>
    <style:style style:name="T99_13" style:family="text">
      <style:text-properties fo:font-size="11pt" style:font-size-asian="11pt" style:font-name-complex="Arial" style:font-size-complex="11pt"/>
    </style:style>
    <style:style style:name="T99_14" style:family="text">
      <style:text-properties fo:font-size="11pt" style:font-size-asian="11pt" style:font-name-complex="Arial" style:font-size-complex="11pt"/>
    </style:style>
    <style:style style:name="T99_15" style:family="text">
      <style:text-properties fo:font-size="11pt" style:font-size-asian="11pt" style:font-name-complex="Arial" style:font-size-complex="11pt"/>
    </style:style>
    <style:style style:name="T99_16" style:family="text">
      <style:text-properties fo:font-size="11pt" style:font-size-asian="11pt" style:font-name-complex="Arial" style:font-size-complex="11pt"/>
    </style:style>
    <style:style style:name="T99_17" style:family="text">
      <style:text-properties fo:font-size="11pt" style:font-size-asian="11pt" style:font-name-complex="Arial" style:font-size-complex="11pt"/>
    </style:style>
    <style:style style:name="T99_18" style:family="text">
      <style:text-properties fo:font-size="11pt" style:font-size-asian="11pt" style:font-name-complex="Arial" style:font-size-complex="11pt"/>
    </style:style>
    <style:style style:name="T99_19" style:family="text">
      <style:text-properties fo:font-size="11pt" style:font-size-asian="11pt" style:font-name-complex="Arial" style:font-size-complex="11pt"/>
    </style:style>
    <style:style style:name="T99_20" style:family="text">
      <style:text-properties fo:font-size="11pt" style:font-size-asian="11pt" style:font-name-complex="Arial" style:font-size-complex="11pt"/>
    </style:style>
    <style:style style:name="T99_21" style:family="text">
      <style:text-properties fo:font-size="11pt" style:font-size-asian="11pt" style:font-size-complex="11pt"/>
    </style:style>
    <style:style style:name="T99_22" style:family="text">
      <style:text-properties fo:font-size="11pt" style:font-size-asian="11pt" style:font-size-complex="11pt"/>
    </style:style>
    <style:style style:name="T99_23" style:family="text">
      <style:text-properties fo:font-size="11pt" style:font-size-asian="11pt" style:font-name-complex="Arial" style:font-size-complex="11pt"/>
    </style:style>
    <style:style style:name="T99_24" style:family="text">
      <style:text-properties fo:font-size="11pt" style:font-size-asian="11pt" style:font-name-complex="Arial" style:font-size-complex="11pt"/>
    </style:style>
    <style:style style:name="T99_25" style:family="text">
      <style:text-properties fo:font-size="11pt" style:font-size-asian="11pt" style:font-name-complex="Arial" style:font-size-complex="11pt"/>
    </style:style>
    <style:style style:name="T99_26" style:family="text">
      <style:text-properties fo:font-size="11pt" style:font-size-asian="11pt" style:font-name-complex="Arial" style:font-size-complex="11pt"/>
    </style:style>
    <style:style style:name="T99_27" style:family="text">
      <style:text-properties fo:font-size="11pt" style:font-size-asian="11pt" style:font-name-complex="Arial" style:font-size-complex="11pt"/>
    </style:style>
    <style:style style:name="T99_28" style:family="text">
      <style:text-properties fo:font-size="11pt" style:font-size-asian="11pt" style:font-size-complex="11pt"/>
    </style:style>
    <style:style style:name="P100" style:family="paragraph" style:parent-style-name="Normal">
      <style:text-properties fo:font-size="11pt" style:font-size-asian="11pt" style:font-name-complex="Arial" style:font-size-complex="11pt"/>
    </style:style>
    <style:style style:name="P101" style:family="paragraph" style:parent-style-name="Normal"/>
    <style:style style:name="T10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2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5" style:family="table">
      <style:table-properties table:align="left" style:width="16.244cm" fo:margin-left="0cm"/>
    </style:style>
    <style:style style:name="Column19" style:family="table-column">
      <style:table-column-properties style:column-width="2.265cm"/>
    </style:style>
    <style:style style:name="Column20" style:family="table-column">
      <style:table-column-properties style:column-width="3.743cm"/>
    </style:style>
    <style:style style:name="Column21" style:family="table-column">
      <style:table-column-properties style:column-width="2.279cm"/>
    </style:style>
    <style:style style:name="Column22" style:family="table-column">
      <style:table-column-properties style:column-width="2.591cm"/>
    </style:style>
    <style:style style:name="Column23" style:family="table-column">
      <style:table-column-properties style:column-width="2.935cm"/>
    </style:style>
    <style:style style:name="Column24" style:family="table-column">
      <style:table-column-properties style:column-width="2.431cm"/>
    </style:style>
    <style:style style:name="Row16" style:family="table-row"/>
    <style:style style:name="Cell66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7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00%" fo:margin-bottom="0cm"/>
    </style:style>
    <style:style style:name="T10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8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9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00%" fo:margin-bottom="0cm"/>
    </style:style>
    <style:style style:name="T10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0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00%" fo:margin-bottom="0cm"/>
    </style:style>
    <style:style style:name="T10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1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00%" fo:margin-bottom="0cm"/>
    </style:style>
    <style:style style:name="T10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7" style:family="table-row"/>
    <style:style style:name="Cell72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1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00%" fo:margin-bottom="0cm"/>
    </style:style>
    <style:style style:name="T11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00%" fo:margin-bottom="0cm"/>
    </style:style>
    <style:style style:name="T11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100%" fo:margin-bottom="0cm"/>
    </style:style>
    <style:style style:name="T1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8" style:family="table-row"/>
    <style:style style:name="Cell78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00%" fo:margin-bottom="0cm"/>
    </style:style>
    <style:style style:name="T1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00%" fo:margin-bottom="0cm"/>
    </style:style>
    <style:style style:name="T1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100%" fo:margin-bottom="0cm"/>
    </style:style>
    <style:style style:name="T1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100%" fo:margin-bottom="0cm"/>
    </style:style>
    <style:style style:name="T1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00%" fo:margin-bottom="0cm"/>
    </style:style>
    <style:style style:name="T1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22" style:family="paragraph" style:parent-style-name="Normal"/>
    <style:style style:name="T122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22_2" style:family="text">
      <style:text-properties fo:font-size="11pt" style:font-size-asian="11pt" style:font-name-complex="Arial" style:font-size-complex="11pt"/>
    </style:style>
    <style:style style:name="P123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4" style:family="paragraph" style:parent-style-name="Normal"/>
    <style:style style:name="T1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1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2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21" style:family="text">
      <style:text-properties fo:font-size="11pt" style:font-size-asian="11pt" style:font-name-complex="Arial" style:font-size-complex="11pt"/>
    </style:style>
    <style:style style:name="T124_22" style:family="text">
      <style:text-properties fo:font-size="11pt" style:font-size-asian="11pt" style:font-name-complex="Arial" style:font-size-complex="11pt"/>
    </style:style>
    <style:style style:name="T124_23" style:family="text">
      <style:text-properties fo:font-size="11pt" style:font-size-asian="11pt" style:font-name-complex="Arial" style:font-size-complex="11pt"/>
    </style:style>
    <style:style style:name="T124_24" style:family="text">
      <style:text-properties fo:font-size="11pt" style:font-size-asian="11pt" style:font-name-complex="Arial" style:font-size-complex="11pt"/>
    </style:style>
    <style:style style:name="T124_25" style:family="text">
      <style:text-properties fo:font-size="11pt" style:font-size-asian="11pt" style:font-name-complex="Arial" style:font-size-complex="11pt"/>
    </style:style>
    <style:style style:name="T124_26" style:family="text">
      <style:text-properties fo:font-size="11pt" style:font-size-asian="11pt" style:font-name-complex="Arial" style:font-size-complex="11pt"/>
    </style:style>
    <style:style style:name="T124_27" style:family="text">
      <style:text-properties fo:font-size="11pt" style:font-size-asian="11pt" style:font-name-complex="Arial" style:font-size-complex="11pt"/>
    </style:style>
    <style:style style:name="T124_28" style:family="text">
      <style:text-properties fo:font-size="11pt" style:font-size-asian="11pt" style:font-name-complex="Arial" style:font-size-complex="11pt"/>
    </style:style>
    <style:style style:name="T124_29" style:family="text">
      <style:text-properties fo:font-size="11pt" style:font-size-asian="11pt" style:font-name-complex="Arial" style:font-size-complex="11pt"/>
    </style:style>
    <style:style style:name="T124_30" style:family="text">
      <style:text-properties fo:font-size="11pt" style:font-size-asian="11pt" style:font-name-complex="Arial" style:font-size-complex="11pt"/>
    </style:style>
    <style:style style:name="T124_31" style:family="text">
      <style:text-properties fo:font-size="11pt" style:font-size-asian="11pt" style:font-name-complex="Arial" style:font-size-complex="11pt"/>
    </style:style>
    <style:style style:name="T124_32" style:family="text">
      <style:text-properties fo:font-size="11pt" style:font-size-asian="11pt" style:font-name-complex="Arial" style:font-size-complex="11pt"/>
    </style:style>
    <style:style style:name="T124_33" style:family="text">
      <style:text-properties fo:font-size="11pt" style:font-size-asian="11pt" style:font-name-complex="Arial" style:font-size-complex="11pt"/>
    </style:style>
    <style:style style:name="T124_34" style:family="text">
      <style:text-properties fo:font-size="11pt" style:font-size-asian="11pt" style:font-name-complex="Arial" style:font-size-complex="11pt"/>
    </style:style>
    <style:style style:name="T124_35" style:family="text">
      <style:text-properties fo:font-size="11pt" style:font-size-asian="11pt" style:font-name-complex="Arial" style:font-size-complex="11pt"/>
    </style:style>
    <style:style style:name="T124_36" style:family="text">
      <style:text-properties fo:font-size="11pt" style:font-size-asian="11pt" style:font-name-complex="Arial" style:font-size-complex="11pt"/>
    </style:style>
    <style:style style:name="T124_37" style:family="text">
      <style:text-properties fo:font-size="11pt" style:font-size-asian="11pt" style:font-name-complex="Arial" style:font-size-complex="11pt"/>
    </style:style>
    <style:style style:name="T124_38" style:family="text">
      <style:text-properties fo:font-size="11pt" style:font-size-asian="11pt" style:font-name-complex="Arial" style:font-size-complex="11pt"/>
    </style:style>
    <style:style style:name="T124_39" style:family="text">
      <style:text-properties fo:font-size="11pt" style:font-size-asian="11pt" style:font-name-complex="Arial" style:font-size-complex="11pt"/>
    </style:style>
    <style:style style:name="T124_40" style:family="text">
      <style:text-properties fo:font-size="11pt" style:font-size-asian="11pt" style:font-name-complex="Arial" style:font-size-complex="11pt"/>
    </style:style>
    <style:style style:name="P125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126" style:family="paragraph" style:parent-style-name="Normal"/>
    <style:style style:name="T12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7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128" style:family="paragraph" style:parent-style-name="Normal"/>
    <style:style style:name="T128_1" style:family="text">
      <style:text-properties fo:font-size="11pt" style:font-size-asian="11pt" style:font-name-complex="Arial" style:font-size-complex="11pt"/>
    </style:style>
    <style:style style:name="T128_2" style:family="text">
      <style:text-properties fo:font-size="11pt" style:font-size-asian="11pt" style:font-name-complex="Arial" style:font-size-complex="11pt" fo:font-weight="bold" style:font-weight-asian="bold"/>
    </style:style>
    <style:style style:name="T12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8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8_5" style:family="text">
      <style:text-properties fo:font-size="11pt" style:font-size-asian="11pt" style:font-name-complex="Arial" style:font-size-complex="11pt" fo:font-weight="bold" style:font-weight-asian="bold"/>
    </style:style>
    <style:style style:name="T128_6" style:family="text">
      <style:text-properties fo:font-size="11pt" style:font-size-asian="11pt" style:font-name-complex="Arial" style:font-size-complex="11pt" fo:font-weight="bold" style:font-weight-asian="bold"/>
    </style:style>
    <style:style style:name="T128_7" style:family="text">
      <style:text-properties fo:font-size="11pt" style:font-size-asian="11pt" style:font-name-complex="Arial" style:font-size-complex="11pt"/>
    </style:style>
    <style:style style:name="T128_8" style:family="text">
      <style:text-properties fo:font-size="11pt" style:font-size-asian="11pt" style:font-name-complex="Arial" style:font-size-complex="11pt"/>
    </style:style>
    <style:style style:name="T128_9" style:family="text">
      <style:text-properties fo:font-size="11pt" style:font-size-asian="11pt" style:font-name-complex="Arial" style:font-size-complex="11pt"/>
    </style:style>
    <style:style style:name="T128_10" style:family="text">
      <style:text-properties fo:font-size="11pt" style:font-size-asian="11pt" style:font-name-complex="Arial" style:font-size-complex="11pt"/>
    </style:style>
    <style:style style:name="T128_11" style:family="text">
      <style:text-properties fo:font-size="11pt" style:font-size-asian="11pt" style:font-name-complex="Arial" style:font-size-complex="11pt"/>
    </style:style>
    <style:style style:name="P129" style:family="paragraph" style:parent-style-name="Normal">
      <style:text-properties fo:font-size="11pt" style:font-size-asian="11pt" style:font-name-complex="Arial" style:font-size-complex="11pt"/>
    </style:style>
    <style:style style:name="Table6" style:family="table">
      <style:table-properties table:align="left" style:width="15.903cm" fo:margin-left="0cm"/>
    </style:style>
    <style:style style:name="Column25" style:family="table-column">
      <style:table-column-properties style:column-width="13.243cm"/>
    </style:style>
    <style:style style:name="Column26" style:family="table-column">
      <style:table-column-properties style:column-width="2.66cm"/>
    </style:style>
    <style:style style:name="Row19" style:family="table-row"/>
    <style:style style:name="Cell84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100%" fo:margin-bottom="0cm"/>
    </style:style>
    <style:style style:name="T1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5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0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List_20_Paragraph">
      <style:paragraph-properties fo:text-indent="-0.501cm" fo:line-height="100%" fo:margin-bottom="0.212cm" fo:margin-left="0.561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100%" fo:margin-bottom="0cm"/>
    </style:style>
    <style:style style:name="T1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1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List_20_Paragraph">
      <style:paragraph-properties fo:text-indent="-0.501cm" fo:line-height="100%" fo:margin-bottom="0.212cm" fo:margin-left="0.561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2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List_20_Paragraph">
      <style:paragraph-properties fo:text-indent="-0.501cm" fo:line-height="100%" fo:margin-bottom="0.212cm" fo:margin-left="0.561cm">
        <style:tab-stops>
          <style:tab-stop style:type="left" style:leader-style="none" style:position="3.166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3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List_20_Paragraph">
      <style:paragraph-properties fo:text-indent="-0.501cm" fo:line-height="100%" fo:margin-bottom="0.212cm" fo:margin-left="0.561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3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100%" fo:margin-bottom="0cm"/>
    </style:style>
    <style:style style:name="T1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4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List_20_Paragraph">
      <style:paragraph-properties fo:text-indent="-0.501cm" fo:line-height="100%" fo:margin-bottom="0.212cm" fo:margin-left="0.561cm">
        <style:tab-stops>
          <style:tab-stop style:type="left" style:leader-style="none" style:position="3.856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5" style:family="table-row">
      <style:table-row-properties style:min-row-height="1.148cm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List_20_Paragraph">
      <style:paragraph-properties fo:text-indent="-0.501cm" fo:line-height="100%" fo:margin-bottom="0.212cm" fo:margin-left="0.561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6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List_20_Paragraph">
      <style:paragraph-properties fo:text-indent="-0.501cm" fo:line-height="100%" fo:margin-bottom="0.212cm" fo:margin-left="0.561cm">
        <style:tab-stops>
          <style:tab-stop style:type="left" style:leader-style="none" style:position="9.931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46" style:family="paragraph" style:parent-style-name="Normal">
      <style:text-properties fo:font-size="11pt" style:font-size-asian="11pt" style:font-name-complex="Arial" style:font-size-complex="11pt"/>
    </style:style>
    <style:style style:name="P147" style:family="paragraph" style:parent-style-name="Normal"/>
    <style:style style:name="T147_1" style:family="text">
      <style:text-properties fo:font-size="11pt" style:font-size-asian="11pt" style:font-name-complex="Arial" style:font-size-complex="11pt"/>
    </style:style>
    <style:style style:name="T147_2" style:family="text">
      <style:text-properties fo:font-size="11pt" style:font-size-asian="11pt" style:font-name-complex="Arial" style:font-size-complex="11pt"/>
    </style:style>
    <style:style style:name="T147_3" style:family="text">
      <style:text-properties fo:font-size="11pt" style:font-size-asian="11pt" style:font-name-complex="Arial" style:font-size-complex="11pt"/>
    </style:style>
    <style:style style:name="T147_4" style:family="text">
      <style:text-properties fo:font-size="11pt" style:font-size-asian="11pt" style:font-name-complex="Arial" style:font-size-complex="11pt"/>
    </style:style>
    <style:style style:name="T147_5" style:family="text">
      <style:text-properties fo:font-size="11pt" style:font-size-asian="11pt" style:font-name-complex="Arial" style:font-size-complex="11pt"/>
    </style:style>
    <style:style style:name="T147_6" style:family="text">
      <style:text-properties fo:font-size="11pt" style:font-size-asian="11pt" style:font-name-complex="Arial" style:font-size-complex="11pt"/>
    </style:style>
    <style:style style:name="T147_7" style:family="text">
      <style:text-properties fo:font-size="11pt" style:font-size-asian="11pt" style:font-name-complex="Arial" style:font-size-complex="11pt"/>
    </style:style>
    <style:style style:name="T147_8" style:family="text">
      <style:text-properties fo:color="#4472c4" fo:font-size="11pt" style:font-size-asian="11pt" style:font-name-complex="Arial" style:font-size-complex="11pt"/>
    </style:style>
    <style:style style:name="T147_9" style:family="text">
      <style:text-properties fo:color="#4472c4" fo:font-size="11pt" style:font-size-asian="11pt" style:font-name-complex="Arial" style:font-size-complex="11pt"/>
    </style:style>
    <style:style style:name="T147_10" style:family="text">
      <style:text-properties fo:color="#4472c4" fo:font-size="11pt" style:font-size-asian="11pt" style:font-name-complex="Arial" style:font-size-complex="11pt"/>
    </style:style>
    <style:style style:name="T147_11" style:family="text">
      <style:text-properties fo:color="#4472c4" fo:font-size="11pt" style:font-size-asian="11pt" style:font-name-complex="Arial" style:font-size-complex="11pt"/>
    </style:style>
    <style:style style:name="T147_12" style:family="text">
      <style:text-properties fo:font-size="11pt" style:font-size-asian="11pt" style:font-name-complex="Arial" style:font-size-complex="11pt"/>
    </style:style>
    <style:style style:name="T147_13" style:family="text">
      <style:text-properties fo:font-size="11pt" style:font-size-asian="11pt" style:font-name-complex="Arial" style:font-size-complex="11pt"/>
    </style:style>
    <style:style style:name="T147_14" style:family="text">
      <style:text-properties fo:font-size="11pt" style:font-size-asian="11pt" style:font-name-complex="Arial" style:font-size-complex="11pt"/>
    </style:style>
    <style:style style:name="T147_15" style:family="text">
      <style:text-properties fo:font-size="11pt" style:font-size-asian="11pt" style:font-name-complex="Arial" style:font-size-complex="11pt"/>
    </style:style>
    <style:style style:name="T147_16" style:family="text">
      <style:text-properties fo:font-size="11pt" style:font-size-asian="11pt" style:font-name-complex="Arial" style:font-size-complex="11pt"/>
    </style:style>
    <style:style style:name="T147_17" style:family="text">
      <style:text-properties fo:font-size="11pt" style:font-size-asian="11pt" style:font-name-complex="Arial" style:font-size-complex="11pt"/>
    </style:style>
    <style:style style:name="T147_18" style:family="text">
      <style:text-properties fo:font-size="11pt" style:font-size-asian="11pt" style:font-name-complex="Arial" style:font-size-complex="11pt"/>
    </style:style>
    <style:style style:name="T147_19" style:family="text">
      <style:text-properties fo:font-size="11pt" style:font-size-asian="11pt" style:font-name-complex="Arial" style:font-size-complex="11pt"/>
    </style:style>
    <style:style style:name="T147_20" style:family="text">
      <style:text-properties fo:font-size="11pt" style:font-size-asian="11pt" style:font-name-complex="Arial" style:font-size-complex="11pt"/>
    </style:style>
    <style:style style:name="T147_21" style:family="text">
      <style:text-properties fo:font-size="11pt" style:font-size-asian="11pt" style:font-name-complex="Arial" style:font-size-complex="11pt"/>
    </style:style>
    <style:style style:name="T147_22" style:family="text">
      <style:text-properties fo:font-size="11pt" style:font-size-asian="11pt" style:font-name-complex="Arial" style:font-size-complex="11pt"/>
    </style:style>
    <style:style style:name="T147_23" style:family="text">
      <style:text-properties fo:font-size="11pt" style:font-size-asian="11pt" style:font-name-complex="Arial" style:font-size-complex="11pt"/>
    </style:style>
    <style:style style:name="T147_24" style:family="text">
      <style:text-properties fo:font-size="11pt" style:font-size-asian="11pt" style:font-name-complex="Arial" style:font-size-complex="11pt"/>
    </style:style>
    <style:style style:name="T147_25" style:family="text">
      <style:text-properties fo:font-size="11pt" style:font-size-asian="11pt" style:font-name-complex="Arial" style:font-size-complex="11pt"/>
    </style:style>
    <style:style style:name="T147_26" style:family="text">
      <style:text-properties fo:font-size="11pt" style:font-size-asian="11pt" style:font-name-complex="Arial" style:font-size-complex="11pt"/>
    </style:style>
    <style:style style:name="T147_27" style:family="text">
      <style:text-properties fo:font-size="11pt" style:font-size-asian="11pt" style:font-name-complex="Arial" style:font-size-complex="11pt"/>
    </style:style>
    <style:style style:name="T147_28" style:family="text">
      <style:text-properties fo:font-size="11pt" style:font-size-asian="11pt" style:font-name-complex="Arial" style:font-size-complex="11pt"/>
    </style:style>
    <style:style style:name="P148" style:family="paragraph" style:parent-style-name="Normal">
      <style:text-properties fo:font-size="11pt" style:font-size-asian="11pt" style:font-name-complex="Arial" style:font-size-complex="11pt"/>
    </style:style>
    <style:style style:name="P149" style:family="paragraph" style:parent-style-name="Normal"/>
    <style:style style:name="T149_1" style:family="text">
      <style:text-properties fo:font-size="11pt" style:font-size-asian="11pt" style:font-name-complex="Arial" style:font-size-complex="11pt"/>
    </style:style>
    <style:style style:name="T149_2" style:family="text">
      <style:text-properties fo:font-size="11pt" style:font-size-asian="11pt" style:font-name-complex="Arial" style:font-size-complex="11pt"/>
    </style:style>
    <style:style style:name="T149_3" style:family="text">
      <style:text-properties fo:font-size="11pt" style:font-size-asian="11pt" style:font-name-complex="Arial" style:font-size-complex="11pt"/>
    </style:style>
    <style:style style:name="T149_4" style:family="text">
      <style:text-properties fo:font-size="11pt" style:font-size-asian="11pt" style:font-name-complex="Arial" style:font-size-complex="11pt"/>
    </style:style>
    <style:style style:name="T149_5" style:family="text">
      <style:text-properties fo:font-size="11pt" style:font-size-asian="11pt" style:font-name-complex="Arial" style:font-size-complex="11pt"/>
    </style:style>
    <style:style style:name="T149_6" style:family="text">
      <style:text-properties fo:font-size="11pt" style:font-size-asian="11pt" style:font-name-complex="Arial" style:font-size-complex="11pt"/>
    </style:style>
    <style:style style:name="T149_7" style:family="text">
      <style:text-properties fo:font-size="11pt" style:font-size-asian="11pt" style:font-name-complex="Arial" style:font-size-complex="11pt"/>
    </style:style>
    <style:style style:name="T149_8" style:family="text">
      <style:text-properties fo:font-size="11pt" style:font-size-asian="11pt" style:font-name-complex="Arial" style:font-size-complex="11pt"/>
    </style:style>
    <style:style style:name="T149_9" style:family="text">
      <style:text-properties fo:font-size="11pt" style:font-size-asian="11pt" style:font-name-complex="Arial" style:font-size-complex="11pt"/>
    </style:style>
    <style:style style:name="T149_10" style:family="text">
      <style:text-properties fo:font-size="11pt" style:font-size-asian="11pt" style:font-name-complex="Arial" style:font-size-complex="11pt"/>
    </style:style>
    <style:style style:name="T149_11" style:family="text">
      <style:text-properties fo:font-size="11pt" style:font-size-asian="11pt" style:font-name-complex="Arial" style:font-size-complex="11pt"/>
    </style:style>
    <style:style style:name="T149_12" style:family="text">
      <style:text-properties fo:font-size="11pt" style:font-size-asian="11pt" style:font-name-complex="Arial" style:font-size-complex="11pt"/>
    </style:style>
    <style:style style:name="T149_13" style:family="text">
      <style:text-properties fo:font-size="11pt" style:font-size-asian="11pt" style:font-name-complex="Arial" style:font-size-complex="11pt"/>
    </style:style>
    <style:style style:name="T149_14" style:family="text">
      <style:text-properties fo:font-size="11pt" style:font-size-asian="11pt" style:font-name-complex="Arial" style:font-size-complex="11pt"/>
    </style:style>
    <style:style style:name="T149_15" style:family="text">
      <style:text-properties fo:font-size="11pt" style:font-size-asian="11pt" style:font-name-complex="Arial" style:font-size-complex="11pt"/>
    </style:style>
    <style:style style:name="T149_16" style:family="text">
      <style:text-properties fo:font-size="11pt" style:font-size-asian="11pt" style:font-name-complex="Arial" style:font-size-complex="11pt"/>
    </style:style>
    <style:style style:name="T149_17" style:family="text">
      <style:text-properties fo:font-size="11pt" style:font-size-asian="11pt" style:font-name-complex="Arial" style:font-size-complex="11pt"/>
    </style:style>
    <style:style style:name="T149_18" style:family="text">
      <style:text-properties fo:font-size="11pt" style:font-size-asian="11pt" style:font-name-complex="Arial" style:font-size-complex="11pt"/>
    </style:style>
    <style:style style:name="T149_19" style:family="text">
      <style:text-properties fo:font-size="11pt" style:font-size-asian="11pt" style:font-name-complex="Arial" style:font-size-complex="11pt"/>
    </style:style>
    <style:style style:name="P150" style:family="paragraph" style:parent-style-name="Normal">
      <style:text-properties fo:font-size="11pt" style:font-size-asian="11pt" style:font-name-complex="Arial" style:font-size-complex="11pt"/>
    </style:style>
    <style:style style:name="P151" style:family="paragraph" style:parent-style-name="Normal"/>
    <style:style style:name="T151_1" style:family="text">
      <style:text-properties fo:font-size="11pt" style:font-size-asian="11pt" style:font-name-complex="Arial" style:font-size-complex="11pt"/>
    </style:style>
    <style:style style:name="T151_2" style:family="text">
      <style:text-properties fo:font-size="11pt" style:font-size-asian="11pt" style:font-name-complex="Arial" style:font-size-complex="11pt"/>
    </style:style>
    <style:style style:name="T151_3" style:family="text">
      <style:text-properties fo:font-size="11pt" style:font-size-asian="11pt" style:font-name-complex="Arial" style:font-size-complex="11pt"/>
    </style:style>
    <style:style style:name="T151_4" style:family="text">
      <style:text-properties fo:font-size="11pt" style:font-size-asian="11pt" style:font-name-complex="Arial" style:font-size-complex="11pt"/>
    </style:style>
    <style:style style:name="T151_5" style:family="text">
      <style:text-properties fo:font-size="11pt" style:font-size-asian="11pt" style:font-name-complex="Arial" style:font-size-complex="11pt"/>
    </style:style>
    <style:style style:name="T151_6" style:family="text">
      <style:text-properties fo:font-size="11pt" style:font-size-asian="11pt" style:font-name-complex="Arial" style:font-size-complex="11pt"/>
    </style:style>
    <style:style style:name="T151_7" style:family="text">
      <style:text-properties fo:font-size="11pt" style:font-size-asian="11pt" style:font-name-complex="Arial" style:font-size-complex="11pt"/>
    </style:style>
    <style:style style:name="T151_8" style:family="text">
      <style:text-properties fo:font-size="11pt" style:font-size-asian="11pt" style:font-name-complex="Arial" style:font-size-complex="11pt"/>
    </style:style>
    <style:style style:name="T151_9" style:family="text">
      <style:text-properties fo:font-size="11pt" style:font-size-asian="11pt" style:font-name-complex="Arial" style:font-size-complex="11pt"/>
    </style:style>
    <style:style style:name="T151_10" style:family="text">
      <style:text-properties fo:font-size="11pt" style:font-size-asian="11pt" style:font-name-complex="Arial" style:font-size-complex="11pt"/>
    </style:style>
    <style:style style:name="T151_11" style:family="text">
      <style:text-properties fo:font-size="11pt" style:font-size-asian="11pt" style:font-name-complex="Arial" style:font-size-complex="11pt"/>
    </style:style>
    <style:style style:name="T151_12" style:family="text">
      <style:text-properties fo:font-size="11pt" style:font-size-asian="11pt" style:font-name-complex="Arial" style:font-size-complex="11pt"/>
    </style:style>
    <style:style style:name="T151_13" style:family="text">
      <style:text-properties fo:font-size="11pt" style:font-size-asian="11pt" style:font-name-complex="Arial" style:font-size-complex="11pt"/>
    </style:style>
    <style:style style:name="T151_14" style:family="text">
      <style:text-properties fo:font-size="11pt" style:font-size-asian="11pt" style:font-name-complex="Arial" style:font-size-complex="11pt"/>
    </style:style>
    <style:style style:name="T151_15" style:family="text">
      <style:text-properties fo:font-size="11pt" style:font-size-asian="11pt" style:font-name-complex="Arial" style:font-size-complex="11pt"/>
    </style:style>
    <style:style style:name="T151_16" style:family="text">
      <style:text-properties fo:font-size="11pt" style:font-size-asian="11pt" style:font-name-complex="Arial" style:font-size-complex="11pt"/>
    </style:style>
    <style:style style:name="T151_17" style:family="text">
      <style:text-properties fo:font-size="11pt" style:font-size-asian="11pt" style:font-name-complex="Arial" style:font-size-complex="11pt"/>
    </style:style>
    <style:style style:name="T151_18" style:family="text">
      <style:text-properties fo:font-size="11pt" style:font-size-asian="11pt" style:font-name-complex="Arial" style:font-size-complex="11pt"/>
    </style:style>
    <style:style style:name="T151_19" style:family="text">
      <style:text-properties fo:font-size="11pt" style:font-size-asian="11pt" style:font-name-complex="Arial" style:font-size-complex="11pt"/>
    </style:style>
    <style:style style:name="T151_20" style:family="text">
      <style:text-properties fo:font-size="11pt" style:font-size-asian="11pt" style:font-name-complex="Arial" style:font-size-complex="11pt"/>
    </style:style>
    <style:style style:name="T151_21" style:family="text">
      <style:text-properties fo:font-size="11pt" style:font-size-asian="11pt" style:font-name-complex="Arial" style:font-size-complex="11pt"/>
    </style:style>
    <style:style style:name="T151_22" style:family="text">
      <style:text-properties fo:font-size="11pt" style:font-size-asian="11pt" style:font-name-complex="Arial" style:font-size-complex="11pt"/>
    </style:style>
    <style:style style:name="T151_23" style:family="text">
      <style:text-properties fo:font-size="11pt" style:font-size-asian="11pt" style:font-name-complex="Arial" style:font-size-complex="11pt"/>
    </style:style>
    <style:style style:name="T151_24" style:family="text">
      <style:text-properties fo:font-size="11pt" style:font-size-asian="11pt" style:font-name-complex="Arial" style:font-size-complex="11pt"/>
    </style:style>
    <style:style style:name="T151_25" style:family="text">
      <style:text-properties fo:font-size="11pt" style:font-size-asian="11pt" style:font-name-complex="Arial" style:font-size-complex="11pt"/>
    </style:style>
    <style:style style:name="T151_26" style:family="text">
      <style:text-properties fo:font-size="11pt" style:font-size-asian="11pt" style:font-name-complex="Arial" style:font-size-complex="11pt"/>
    </style:style>
    <style:style style:name="T151_27" style:family="text">
      <style:text-properties fo:font-size="11pt" style:font-size-asian="11pt" style:font-name-complex="Arial" style:font-size-complex="11pt"/>
    </style:style>
    <style:style style:name="T151_28" style:family="text">
      <style:text-properties fo:font-size="11pt" style:font-size-asian="11pt" style:font-name-complex="Arial" style:font-size-complex="11pt"/>
    </style:style>
    <style:style style:name="T151_29" style:family="text">
      <style:text-properties fo:font-size="11pt" style:font-size-asian="11pt" style:font-name-complex="Arial" style:font-size-complex="11pt"/>
    </style:style>
    <style:style style:name="T151_30" style:family="text">
      <style:text-properties fo:font-size="11pt" style:font-size-asian="11pt" style:font-name-complex="Arial" style:font-size-complex="11pt"/>
    </style:style>
    <style:style style:name="T151_31" style:family="text">
      <style:text-properties fo:font-size="11pt" style:font-size-asian="11pt" style:font-name-complex="Arial" style:font-size-complex="11pt"/>
    </style:style>
    <style:style style:name="T151_32" style:family="text">
      <style:text-properties fo:font-size="11pt" style:font-size-asian="11pt" style:font-name-complex="Arial" style:font-size-complex="11pt"/>
    </style:style>
    <style:style style:name="T151_33" style:family="text">
      <style:text-properties fo:font-size="11pt" style:font-size-asian="11pt" style:font-name-complex="Arial" style:font-size-complex="11pt"/>
    </style:style>
    <style:style style:name="T151_34" style:family="text">
      <style:text-properties fo:font-size="11pt" style:font-size-asian="11pt" style:font-name-complex="Arial" style:font-size-complex="11pt"/>
    </style:style>
    <style:style style:name="T151_35" style:family="text">
      <style:text-properties fo:font-size="11pt" style:font-size-asian="11pt" style:font-name-complex="Arial" style:font-size-complex="11pt"/>
    </style:style>
    <style:style style:name="T151_36" style:family="text">
      <style:text-properties fo:font-size="11pt" style:font-size-asian="11pt" style:font-name-complex="Arial" style:font-size-complex="11pt"/>
    </style:style>
    <style:style style:name="T151_37" style:family="text">
      <style:text-properties fo:font-size="11pt" style:font-size-asian="11pt" style:font-name-complex="Arial" style:font-size-complex="11pt"/>
    </style:style>
    <style:style style:name="T151_38" style:family="text">
      <style:text-properties fo:font-size="11pt" style:font-size-asian="11pt" style:font-name-complex="Arial" style:font-size-complex="11pt"/>
    </style:style>
    <style:style style:name="T151_39" style:family="text">
      <style:text-properties fo:font-size="11pt" style:font-size-asian="11pt" style:font-name-complex="Arial" style:font-size-complex="11pt"/>
    </style:style>
    <style:style style:name="T151_40" style:family="text">
      <style:text-properties fo:font-size="11pt" style:font-size-asian="11pt" style:font-name-complex="Arial" style:font-size-complex="11pt"/>
    </style:style>
    <style:style style:name="T151_41" style:family="text">
      <style:text-properties fo:font-size="11pt" style:font-size-asian="11pt" style:font-name-complex="Arial" style:font-size-complex="11pt"/>
    </style:style>
    <style:style style:name="T151_42" style:family="text">
      <style:text-properties fo:font-size="11pt" style:font-size-asian="11pt" style:font-name-complex="Arial" style:font-size-complex="11pt"/>
    </style:style>
    <style:style style:name="P152" style:family="paragraph" style:parent-style-name="Normal">
      <style:text-properties fo:font-size="11pt" style:font-size-asian="11pt" style:font-name-complex="Arial" style:font-size-complex="11pt"/>
    </style:style>
    <style:style style:name="P153" style:family="paragraph" style:parent-style-name="Normal">
      <style:text-properties fo:font-size="11pt" style:font-size-asian="11pt" style:font-size-complex="11pt" fo:font-weight="bold" style:font-weight-asian="bold"/>
    </style:style>
    <style:style style:name="P154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54_1" style:family="text">
      <style:text-properties fo:font-size="11pt" style:font-size-asian="11pt" style:font-size-complex="11pt" fo:font-weight="bold" style:font-weight-asian="bold" style:font-weight-complex="bold"/>
    </style:style>
    <style:style style:name="P155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156" style:family="paragraph" style:parent-style-name="Normal"/>
    <style:style style:name="T15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7" style:family="paragraph" style:parent-style-name="List_20_Paragraph">
      <style:text-properties fo:color="#4472c4" fo:font-size="11pt" style:font-size-asian="11pt" style:font-name-complex="Arial" style:font-size-complex="11pt"/>
    </style:style>
    <style:style style:name="T157_1" style:family="text">
      <style:text-properties fo:color="#4472c4" fo:font-size="11pt" style:font-size-asian="11pt" style:font-name-complex="Arial" style:font-size-complex="11pt"/>
    </style:style>
    <style:style style:name="T157_2" style:family="text">
      <style:text-properties fo:color="#4472c4" fo:font-size="11pt" style:font-size-asian="11pt" style:font-name-complex="Arial" style:font-size-complex="11pt"/>
    </style:style>
    <style:style style:name="T157_3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157_4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157_5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157_6" style:family="text">
      <style:text-properties fo:color="#4472c4" fo:font-size="11pt" style:font-size-asian="11pt" style:font-name-complex="Arial" style:font-size-complex="11pt"/>
    </style:style>
    <style:style style:name="P158" style:family="paragraph" style:parent-style-name="List_20_Paragraph">
      <style:text-properties fo:color="#4472c4" fo:font-size="11pt" style:font-size-asian="11pt" style:font-name-complex="Arial" style:font-size-complex="11pt"/>
    </style:style>
    <style:style style:name="P159" style:family="paragraph" style:parent-style-name="List_20_Paragraph">
      <style:text-properties fo:color="#4472c4" fo:font-size="11pt" style:font-size-asian="11pt" style:font-name-complex="Arial" style:font-size-complex="11pt"/>
    </style:style>
    <style:style style:name="T159_1" style:family="text">
      <style:text-properties fo:color="#4472c4" fo:font-size="11pt" style:font-size-asian="11pt" style:font-name-complex="Arial" style:font-size-complex="11pt"/>
    </style:style>
    <style:style style:name="T159_2" style:family="text">
      <style:text-properties fo:color="#4472c4" fo:font-size="11pt" style:font-size-asian="11pt" style:font-name-complex="Arial" style:font-size-complex="11pt"/>
    </style:style>
    <style:style style:name="T159_3" style:family="text">
      <style:text-properties fo:color="#4472c4" fo:font-size="11pt" style:font-size-asian="11pt" style:font-name-complex="Arial" style:font-size-complex="11pt"/>
    </style:style>
    <style:style style:name="T159_4" style:family="text">
      <style:text-properties fo:color="#4472c4" fo:font-size="11pt" style:font-size-asian="11pt" style:font-name-complex="Arial" style:font-size-complex="11pt"/>
    </style:style>
    <style:style style:name="T159_5" style:family="text">
      <style:text-properties fo:color="#4472c4" fo:font-size="11pt" style:font-size-asian="11pt" style:font-name-complex="Arial" style:font-size-complex="11pt"/>
    </style:style>
    <style:style style:name="T159_6" style:family="text">
      <style:text-properties fo:color="#4472c4" fo:font-size="11pt" style:font-size-asian="11pt" style:font-name-complex="Arial" style:font-size-complex="11pt"/>
    </style:style>
    <style:style style:name="T159_7" style:family="text">
      <style:text-properties fo:color="#4472c4" fo:font-size="11pt" style:font-size-asian="11pt" style:font-name-complex="Arial" style:font-size-complex="11pt"/>
    </style:style>
    <style:style style:name="T159_8" style:family="text">
      <style:text-properties fo:color="#4472c4" fo:font-size="11pt" style:font-size-asian="11pt" style:font-name-complex="Arial" style:font-size-complex="11pt"/>
    </style:style>
    <style:style style:name="T159_9" style:family="text">
      <style:text-properties fo:color="#4472c4" fo:font-size="11pt" style:font-size-asian="11pt" style:font-name-complex="Arial" style:font-size-complex="11pt"/>
    </style:style>
    <style:style style:name="T159_10" style:family="text">
      <style:text-properties fo:color="#4472c4" fo:font-size="11pt" style:font-size-asian="11pt" style:font-name-complex="Arial" style:font-size-complex="11pt"/>
    </style:style>
    <style:style style:name="T159_11" style:family="text">
      <style:text-properties fo:color="#4472c4" fo:font-size="11pt" style:font-size-asian="11pt" style:font-name-complex="Arial" style:font-size-complex="11pt"/>
    </style:style>
    <style:style style:name="T159_12" style:family="text">
      <style:text-properties fo:color="#4472c4" fo:font-size="11pt" style:font-size-asian="11pt" style:font-name-complex="Arial" style:font-size-complex="11pt"/>
    </style:style>
    <style:style style:name="T159_13" style:family="text">
      <style:text-properties fo:color="#4472c4" fo:font-size="11pt" style:font-size-asian="11pt" style:font-name-complex="Arial" style:font-size-complex="11pt"/>
    </style:style>
    <style:style style:name="T159_14" style:family="text">
      <style:text-properties fo:color="#4472c4" fo:font-size="11pt" style:font-size-asian="11pt" style:font-name-complex="Arial" style:font-size-complex="11pt"/>
    </style:style>
    <style:style style:name="P160" style:family="paragraph" style:parent-style-name="List_20_Paragraph">
      <style:text-properties fo:color="#4472c4" fo:font-size="11pt" style:font-size-asian="11pt" style:font-name-complex="Arial" style:font-size-complex="11pt"/>
    </style:style>
    <style:style style:name="P161" style:family="paragraph" style:parent-style-name="List_20_Paragraph">
      <style:text-properties fo:font-size="11pt" style:font-size-asian="11pt" style:font-name-complex="Arial" style:font-size-complex="11pt"/>
    </style:style>
    <style:style style:name="T161_1" style:family="text">
      <style:text-properties fo:font-size="11pt" style:font-size-asian="11pt" style:font-name-complex="Arial" style:font-size-complex="11pt"/>
    </style:style>
    <style:style style:name="T161_2" style:family="text">
      <style:text-properties fo:font-size="11pt" style:font-size-asian="11pt" style:font-name-complex="Arial" style:font-size-complex="11pt"/>
    </style:style>
    <style:style style:name="T161_3" style:family="text">
      <style:text-properties fo:font-size="11pt" style:font-size-asian="11pt" style:font-name-complex="Arial" style:font-size-complex="11pt"/>
    </style:style>
    <style:style style:name="T161_4" style:family="text">
      <style:text-properties fo:font-size="11pt" style:font-size-asian="11pt" style:font-name-complex="Arial" style:font-size-complex="11pt"/>
    </style:style>
    <style:style style:name="T161_5" style:family="text">
      <style:text-properties fo:font-size="11pt" style:font-size-asian="11pt" style:font-name-complex="Arial" style:font-size-complex="11pt"/>
    </style:style>
    <style:style style:name="T161_6" style:family="text">
      <style:text-properties fo:font-size="11pt" style:font-size-asian="11pt" style:font-name-complex="Arial" style:font-size-complex="11pt"/>
    </style:style>
    <style:style style:name="T161_7" style:family="text">
      <style:text-properties fo:font-size="11pt" style:font-size-asian="11pt" style:font-name-complex="Arial" style:font-size-complex="11pt"/>
    </style:style>
    <style:style style:name="T161_8" style:family="text">
      <style:text-properties fo:font-size="11pt" style:font-size-asian="11pt" style:font-name-complex="Arial" style:font-size-complex="11pt"/>
    </style:style>
    <style:style style:name="T161_9" style:family="text">
      <style:text-properties fo:font-size="11pt" style:font-size-asian="11pt" style:font-name-complex="Arial" style:font-size-complex="11pt"/>
    </style:style>
    <style:style style:name="T161_10" style:family="text">
      <style:text-properties fo:font-size="11pt" style:font-size-asian="11pt" style:font-name-complex="Arial" style:font-size-complex="11pt"/>
    </style:style>
    <style:style style:name="T161_11" style:family="text">
      <style:text-properties fo:font-size="11pt" style:font-size-asian="11pt" style:font-name-complex="Arial" style:font-size-complex="11pt"/>
    </style:style>
    <style:style style:name="T161_12" style:family="text">
      <style:text-properties fo:font-size="11pt" style:font-size-asian="11pt" style:font-name-complex="Arial" style:font-size-complex="11pt"/>
    </style:style>
    <style:style style:name="T161_13" style:family="text">
      <style:text-properties fo:font-size="11pt" style:font-size-asian="11pt" style:font-name-complex="Arial" style:font-size-complex="11pt"/>
    </style:style>
    <style:style style:name="T161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1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1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1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7" style:family="text">
      <style:text-properties fo:font-size="11pt" style:font-size-asian="11pt" style:font-name-complex="Arial" style:font-size-complex="11pt"/>
    </style:style>
    <style:style style:name="T161_28" style:family="text">
      <style:text-properties fo:font-size="11pt" style:font-size-asian="11pt" style:font-name-complex="Arial" style:font-size-complex="11pt"/>
    </style:style>
    <style:style style:name="T161_29" style:family="text">
      <style:text-properties fo:font-size="11pt" style:font-size-asian="11pt" style:font-name-complex="Arial" style:font-size-complex="11pt"/>
    </style:style>
    <style:style style:name="P162" style:family="paragraph" style:parent-style-name="List_20_Paragraph">
      <style:text-properties fo:font-size="11pt" style:font-size-asian="11pt" style:font-name-complex="Arial" style:font-size-complex="11pt"/>
    </style:style>
    <style:style style:name="P163" style:family="paragraph" style:parent-style-name="List_20_Paragraph">
      <style:text-properties fo:font-size="11pt" style:font-size-asian="11pt" style:font-name-complex="Arial" style:font-size-complex="11pt"/>
    </style:style>
    <style:style style:name="P164" style:family="paragraph" style:parent-style-name="List_20_Paragraph">
      <style:text-properties fo:font-size="11pt" style:font-size-asian="11pt" style:font-name-complex="Arial" style:font-size-complex="11pt"/>
    </style:style>
    <style:style style:name="T164_1" style:family="text">
      <style:text-properties fo:font-size="11pt" style:font-size-asian="11pt" style:font-name-complex="Arial" style:font-size-complex="11pt"/>
    </style:style>
    <style:style style:name="T164_2" style:family="text">
      <style:text-properties fo:font-size="11pt" style:font-size-asian="11pt" style:font-name-complex="Arial" style:font-size-complex="11pt"/>
    </style:style>
    <style:style style:name="T164_3" style:family="text">
      <style:text-properties fo:font-size="11pt" style:font-size-asian="11pt" style:font-name-complex="Arial" style:font-size-complex="11pt"/>
    </style:style>
    <style:style style:name="T164_4" style:family="text">
      <style:text-properties fo:font-size="11pt" style:font-size-asian="11pt" style:font-name-complex="Arial" style:font-size-complex="11pt"/>
    </style:style>
    <style:style style:name="T164_5" style:family="text">
      <style:text-properties fo:font-size="11pt" style:font-size-asian="11pt" style:font-name-complex="Arial" style:font-size-complex="11pt"/>
    </style:style>
    <style:style style:name="T164_6" style:family="text">
      <style:text-properties fo:font-size="11pt" style:font-size-asian="11pt" style:font-name-complex="Arial" style:font-size-complex="11pt"/>
    </style:style>
    <style:style style:name="T164_7" style:family="text">
      <style:text-properties fo:font-size="11pt" style:font-size-asian="11pt" style:font-name-complex="Arial" style:font-size-complex="11pt"/>
    </style:style>
    <style:style style:name="T164_8" style:family="text">
      <style:text-properties fo:font-size="11pt" style:font-size-asian="11pt" style:font-name-complex="Arial" style:font-size-complex="11pt"/>
    </style:style>
    <style:style style:name="T164_9" style:family="text">
      <style:text-properties fo:font-size="11pt" style:font-size-asian="11pt" style:font-name-complex="Arial" style:font-size-complex="11pt"/>
    </style:style>
    <style:style style:name="T164_10" style:family="text">
      <style:text-properties fo:font-size="11pt" style:font-size-asian="11pt" style:font-name-complex="Arial" style:font-size-complex="11pt"/>
    </style:style>
    <style:style style:name="T164_11" style:family="text">
      <style:text-properties fo:font-size="11pt" style:font-size-asian="11pt" style:font-name-complex="Arial" style:font-size-complex="11pt"/>
    </style:style>
    <style:style style:name="T164_12" style:family="text">
      <style:text-properties fo:font-size="11pt" style:font-size-asian="11pt" style:font-name-complex="Arial" style:font-size-complex="11pt"/>
    </style:style>
    <style:style style:name="T164_13" style:family="text">
      <style:text-properties fo:font-size="11pt" style:font-size-asian="11pt" style:font-name-complex="Arial" style:font-size-complex="11pt"/>
    </style:style>
    <style:style style:name="T164_14" style:family="text">
      <style:text-properties fo:font-size="11pt" style:font-size-asian="11pt" style:font-name-complex="Arial" style:font-size-complex="11pt"/>
    </style:style>
    <style:style style:name="T164_15" style:family="text">
      <style:text-properties fo:font-size="11pt" style:font-size-asian="11pt" style:font-name-complex="Arial" style:font-size-complex="11pt"/>
    </style:style>
    <style:style style:name="T164_16" style:family="text">
      <style:text-properties fo:font-size="11pt" style:font-size-asian="11pt" style:font-name-complex="Arial" style:font-size-complex="11pt"/>
    </style:style>
    <style:style style:name="T164_17" style:family="text">
      <style:text-properties fo:font-size="11pt" style:font-size-asian="11pt" style:font-name-complex="Arial" style:font-size-complex="11pt"/>
    </style:style>
    <style:style style:name="P165" style:family="paragraph" style:parent-style-name="List_20_Paragraph">
      <style:text-properties fo:font-size="11pt" style:font-size-asian="11pt" style:font-name-complex="Arial" style:font-size-complex="11pt"/>
    </style:style>
    <style:style style:name="P166" style:family="paragraph" style:parent-style-name="List_20_Paragraph">
      <style:text-properties fo:color="#4472c4" fo:font-size="11pt" style:font-size-asian="11pt" style:font-name-complex="Arial" style:font-size-complex="11pt"/>
    </style:style>
    <style:style style:name="T166_1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166_2" style:family="text">
      <style:text-properties fo:color="#4472c4" fo:font-size="11pt" style:font-size-asian="11pt" style:font-name-complex="Arial" style:font-size-complex="11pt"/>
    </style:style>
    <style:style style:name="P167" style:family="paragraph" style:parent-style-name="List_20_Paragraph">
      <style:text-properties fo:font-size="11pt" style:font-size-asian="11pt" style:font-name-complex="Arial" style:font-size-complex="11pt"/>
    </style:style>
    <style:style style:name="P168" style:family="paragraph" style:parent-style-name="List_20_Paragraph">
      <style:text-properties fo:font-size="11pt" style:font-size-asian="11pt" style:font-name-complex="Arial" style:font-size-complex="11pt"/>
    </style:style>
    <style:style style:name="P169" style:family="paragraph" style:parent-style-name="List_20_Paragraph">
      <style:text-properties fo:font-size="11pt" style:font-size-asian="11pt" style:font-name-complex="Arial" style:font-size-complex="11pt"/>
    </style:style>
    <style:style style:name="T169_1" style:family="text">
      <style:text-properties fo:font-size="11pt" style:font-size-asian="11pt" style:font-name-complex="Arial" style:font-size-complex="11pt"/>
    </style:style>
    <style:style style:name="T169_2" style:family="text">
      <style:text-properties fo:font-size="11pt" style:font-size-asian="11pt" style:font-name-complex="Arial" style:font-size-complex="11pt"/>
    </style:style>
    <style:style style:name="T169_3" style:family="text">
      <style:text-properties fo:font-size="11pt" style:font-size-asian="11pt" style:font-name-complex="Arial" style:font-size-complex="11pt"/>
    </style:style>
    <style:style style:name="T169_4" style:family="text">
      <style:text-properties fo:font-size="11pt" style:font-size-asian="11pt" style:font-name-complex="Arial" style:font-size-complex="11pt"/>
    </style:style>
    <style:style style:name="T169_5" style:family="text">
      <style:text-properties fo:font-size="11pt" style:font-size-asian="11pt" style:font-name-complex="Arial" style:font-size-complex="11pt"/>
    </style:style>
    <style:style style:name="T169_6" style:family="text">
      <style:text-properties fo:font-size="11pt" style:font-size-asian="11pt" style:font-name-complex="Arial" style:font-size-complex="11pt"/>
    </style:style>
    <style:style style:name="T169_7" style:family="text">
      <style:text-properties fo:font-size="11pt" style:font-size-asian="11pt" style:font-name-complex="Arial" style:font-size-complex="11pt"/>
    </style:style>
    <style:style style:name="T169_8" style:family="text">
      <style:text-properties fo:font-size="11pt" style:font-size-asian="11pt" style:font-name-complex="Arial" style:font-size-complex="11pt"/>
    </style:style>
    <style:style style:name="T169_9" style:family="text">
      <style:text-properties fo:font-size="11pt" style:font-size-asian="11pt" style:font-name-complex="Arial" style:font-size-complex="11pt"/>
    </style:style>
    <style:style style:name="T169_10" style:family="text">
      <style:text-properties fo:font-size="11pt" style:font-size-asian="11pt" style:font-name-complex="Arial" style:font-size-complex="11pt"/>
    </style:style>
    <style:style style:name="T169_11" style:family="text">
      <style:text-properties fo:font-size="11pt" style:font-size-asian="11pt" style:font-name-complex="Arial" style:font-size-complex="11pt"/>
    </style:style>
    <style:style style:name="P170" style:family="paragraph" style:parent-style-name="List_20_Paragraph">
      <style:text-properties fo:font-size="11pt" style:font-size-asian="11pt" style:font-name-complex="Arial" style:font-size-complex="11pt"/>
    </style:style>
    <style:style style:name="P171" style:family="paragraph" style:parent-style-name="List_20_Paragraph">
      <style:text-properties fo:font-size="11pt" style:font-size-asian="11pt" style:font-name-complex="Arial" style:font-size-complex="11pt"/>
    </style:style>
    <style:style style:name="T171_1" style:family="text">
      <style:text-properties fo:font-size="11pt" style:font-size-asian="11pt" style:font-name-complex="Arial" style:font-size-complex="11pt"/>
    </style:style>
    <style:style style:name="T171_2" style:family="text">
      <style:text-properties fo:font-size="11pt" style:font-size-asian="11pt" style:font-name-complex="Arial" style:font-size-complex="11pt"/>
    </style:style>
    <style:style style:name="T171_3" style:family="text">
      <style:text-properties fo:font-size="11pt" style:font-size-asian="11pt" style:font-name-complex="Arial" style:font-size-complex="11pt"/>
    </style:style>
    <style:style style:name="T171_4" style:family="text">
      <style:text-properties fo:font-size="11pt" style:font-size-asian="11pt" style:font-name-complex="Arial" style:font-size-complex="11pt"/>
    </style:style>
    <style:style style:name="T171_5" style:family="text">
      <style:text-properties fo:font-size="11pt" style:font-size-asian="11pt" style:font-name-complex="Arial" style:font-size-complex="11pt"/>
    </style:style>
    <style:style style:name="T171_6" style:family="text">
      <style:text-properties fo:font-size="11pt" style:font-size-asian="11pt" style:font-name-complex="Arial" style:font-size-complex="11pt"/>
    </style:style>
    <style:style style:name="T171_7" style:family="text">
      <style:text-properties fo:font-size="11pt" style:font-size-asian="11pt" style:font-name-complex="Arial" style:font-size-complex="11pt"/>
    </style:style>
    <style:style style:name="T171_8" style:family="text">
      <style:text-properties fo:font-size="11pt" style:font-size-asian="11pt" style:font-name-complex="Arial" style:font-size-complex="11pt"/>
    </style:style>
    <style:style style:name="T171_9" style:family="text">
      <style:text-properties fo:font-size="11pt" style:font-size-asian="11pt" style:font-name-complex="Arial" style:font-size-complex="11pt"/>
    </style:style>
    <style:style style:name="T171_10" style:family="text">
      <style:text-properties fo:font-size="11pt" style:font-size-asian="11pt" style:font-name-complex="Arial" style:font-size-complex="11pt"/>
    </style:style>
    <style:style style:name="T171_11" style:family="text">
      <style:text-properties fo:font-size="11pt" style:font-size-asian="11pt" style:font-name-complex="Arial" style:font-size-complex="11pt"/>
    </style:style>
    <style:style style:name="T171_12" style:family="text">
      <style:text-properties fo:font-size="11pt" style:font-size-asian="11pt" style:font-name-complex="Arial" style:font-size-complex="11pt"/>
    </style:style>
    <style:style style:name="T171_13" style:family="text">
      <style:text-properties fo:font-size="11pt" style:font-size-asian="11pt" style:font-name-complex="Arial" style:font-size-complex="11pt"/>
    </style:style>
    <style:style style:name="T171_14" style:family="text">
      <style:text-properties fo:font-size="11pt" style:font-size-asian="11pt" style:font-name-complex="Arial" style:font-size-complex="11pt"/>
    </style:style>
    <style:style style:name="T171_15" style:family="text">
      <style:text-properties fo:font-size="11pt" style:font-size-asian="11pt" style:font-name-complex="Arial" style:font-size-complex="11pt"/>
    </style:style>
    <style:style style:name="T171_16" style:family="text">
      <style:text-properties fo:font-size="11pt" style:font-size-asian="11pt" style:font-name-complex="Arial" style:font-size-complex="11pt"/>
    </style:style>
    <style:style style:name="P172" style:family="paragraph" style:parent-style-name="Normal"/>
    <style:style style:name="T172_1" style:family="text">
      <style:text-properties fo:font-size="11pt" style:font-size-asian="11pt" style:font-name-complex="Arial" style:font-size-complex="11pt" fo:font-weight="bold" style:font-weight-asian="bold"/>
    </style:style>
    <style:style style:name="P173" style:family="paragraph" style:parent-style-name="List_20_Paragraph">
      <style:text-properties fo:font-size="11pt" style:font-size-asian="11pt" style:font-name-complex="Arial" style:font-size-complex="11pt"/>
    </style:style>
    <style:style style:name="T173_1" style:family="text">
      <style:text-properties fo:font-size="11pt" style:font-size-asian="11pt" style:font-name-complex="Arial" style:font-size-complex="11pt"/>
    </style:style>
    <style:style style:name="P174" style:family="paragraph" style:parent-style-name="List_20_Paragraph">
      <style:text-properties fo:font-size="11pt" style:font-size-asian="11pt" style:font-name-complex="Arial" style:font-size-complex="11pt"/>
    </style:style>
    <style:style style:name="P175" style:family="paragraph" style:parent-style-name="List_20_Paragraph"/>
    <style:style style:name="T175_1" style:family="text">
      <style:text-properties fo:font-size="11pt" style:font-size-asian="11pt" style:font-name-complex="Arial" style:font-size-complex="11pt"/>
    </style:style>
    <style:style style:name="T175_2" style:family="text">
      <style:text-properties fo:font-size="11pt" style:font-size-asian="11pt" style:font-name-complex="Arial" style:font-size-complex="11pt"/>
    </style:style>
    <style:style style:name="T175_3" style:family="text">
      <style:text-properties fo:font-size="11pt" style:font-size-asian="11pt" style:font-name-complex="Arial" style:font-size-complex="11pt"/>
    </style:style>
    <style:style style:name="T175_4" style:family="text">
      <style:text-properties fo:font-size="11pt" style:font-size-asian="11pt" style:font-name-complex="Arial" style:font-size-complex="11pt"/>
    </style:style>
    <style:style style:name="T175_5" style:family="text">
      <style:text-properties fo:font-size="11pt" style:font-size-asian="11pt" style:font-name-complex="Arial" style:font-size-complex="11pt"/>
    </style:style>
    <style:style style:name="T175_6" style:family="text">
      <style:text-properties fo:font-size="11pt" style:font-size-asian="11pt" style:font-name-complex="Arial" style:font-size-complex="11pt"/>
    </style:style>
    <style:style style:name="T175_7" style:family="text">
      <style:text-properties fo:font-size="11pt" style:font-size-asian="11pt" style:font-name-complex="Arial" style:font-size-complex="11pt"/>
    </style:style>
    <style:style style:name="T175_8" style:family="text">
      <style:text-properties fo:font-size="11pt" style:font-size-asian="11pt" style:font-name-complex="Arial" style:font-size-complex="11pt"/>
    </style:style>
    <style:style style:name="T175_9" style:family="text">
      <style:text-properties fo:font-size="11pt" style:font-size-asian="11pt" style:font-name-complex="Arial" style:font-size-complex="11pt"/>
    </style:style>
    <style:style style:name="T175_10" style:family="text">
      <style:text-properties fo:font-size="11pt" style:font-size-asian="11pt" style:font-name-complex="Arial" style:font-size-complex="11pt"/>
    </style:style>
    <style:style style:name="T175_11" style:family="text">
      <style:text-properties fo:font-size="11pt" style:font-size-asian="11pt" style:font-name-complex="Arial" style:font-size-complex="11pt"/>
    </style:style>
    <style:style style:name="T175_12" style:family="text">
      <style:text-properties fo:font-size="11pt" style:font-size-asian="11pt" style:font-name-complex="Arial" style:font-size-complex="11pt"/>
    </style:style>
    <style:style style:name="T175_13" style:family="text">
      <style:text-properties fo:font-size="11pt" style:font-size-asian="11pt" style:font-name-complex="Arial" style:font-size-complex="11pt"/>
    </style:style>
    <style:style style:name="T175_14" style:family="text">
      <style:text-properties fo:font-size="11pt" style:font-size-asian="11pt" style:font-name-complex="Arial" style:font-size-complex="11pt"/>
    </style:style>
    <style:style style:name="T175_15" style:family="text">
      <style:text-properties fo:font-size="11pt" style:font-size-asian="11pt" style:font-name-complex="Arial" style:font-size-complex="11pt"/>
    </style:style>
    <style:style style:name="T175_16" style:family="text">
      <style:text-properties fo:font-size="11pt" style:font-size-asian="11pt" style:font-name-complex="Arial" style:font-size-complex="11pt"/>
    </style:style>
    <style:style style:name="T175_17" style:family="text">
      <style:text-properties fo:font-size="11pt" style:font-size-asian="11pt" style:font-name-complex="Arial" style:font-size-complex="11pt"/>
    </style:style>
    <style:style style:name="T175_18" style:family="text">
      <style:text-properties fo:font-size="11pt" style:font-size-asian="11pt" style:font-name-complex="Arial" style:font-size-complex="11pt"/>
    </style:style>
    <style:style style:name="T175_19" style:family="text">
      <style:text-properties fo:font-size="11pt" style:font-size-asian="11pt" style:font-name-complex="Arial" style:font-size-complex="11pt"/>
    </style:style>
    <style:style style:name="T175_20" style:family="text">
      <style:text-properties fo:font-size="11pt" style:font-size-asian="11pt" style:font-name-complex="Arial" style:font-size-complex="11pt"/>
    </style:style>
    <style:style style:name="T175_21" style:family="text">
      <style:text-properties fo:font-size="11pt" style:font-size-asian="11pt" style:font-name-complex="Arial" style:font-size-complex="11pt"/>
    </style:style>
    <style:style style:name="T175_22" style:family="text">
      <style:text-properties fo:font-size="11pt" style:font-size-asian="11pt" style:font-name-complex="Arial" style:font-size-complex="11pt"/>
    </style:style>
    <style:style style:name="T175_23" style:family="text">
      <style:text-properties fo:font-size="11pt" style:font-size-asian="11pt" style:font-name-complex="Arial" style:font-size-complex="11pt"/>
    </style:style>
    <style:style style:name="T175_2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2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2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2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2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2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3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3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3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3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34" style:family="text">
      <style:text-properties fo:font-size="11pt" style:font-size-asian="11pt" style:font-name-complex="Arial" style:font-size-complex="11pt" fo:font-weight="bold" style:font-weight-asian="bold"/>
    </style:style>
    <style:style style:name="T175_35" style:family="text">
      <style:text-properties fo:font-size="11pt" style:font-size-asian="11pt" style:font-name-complex="Arial" style:font-size-complex="11pt" fo:font-weight="bold" style:font-weight-asian="bold"/>
    </style:style>
    <style:style style:name="T175_36" style:family="text">
      <style:text-properties fo:font-size="11pt" style:font-size-asian="11pt" style:font-name-complex="Arial" style:font-size-complex="11pt" fo:font-weight="bold" style:font-weight-asian="bold"/>
    </style:style>
    <style:style style:name="T175_3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38" style:family="text">
      <style:text-properties fo:font-size="11pt" style:font-size-asian="11pt" style:font-name-complex="Arial" style:font-size-complex="11pt" fo:font-weight="bold" style:font-weight-asian="bold"/>
    </style:style>
    <style:style style:name="T175_3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5_40" style:family="text">
      <style:text-properties fo:font-size="11pt" style:font-size-asian="11pt" style:font-name-complex="Arial" style:font-size-complex="11pt" fo:font-weight="bold" style:font-weight-asian="bold"/>
    </style:style>
    <style:style style:name="P176" style:family="paragraph" style:parent-style-name="List_20_Paragraph">
      <style:text-properties fo:font-size="11pt" style:font-size-asian="11pt" style:font-name-complex="Arial" style:font-size-complex="11pt"/>
    </style:style>
    <style:style style:name="P177" style:family="paragraph" style:parent-style-name="List_20_Paragraph">
      <style:text-properties fo:font-size="11pt" style:font-size-asian="11pt" style:font-name-complex="Arial" style:font-size-complex="11pt"/>
    </style:style>
    <style:style style:name="T177_1" style:family="text">
      <style:text-properties fo:font-size="11pt" style:font-size-asian="11pt" style:font-name-complex="Arial" style:font-size-complex="11pt"/>
    </style:style>
    <style:style style:name="T177_2" style:family="text">
      <style:text-properties fo:font-size="11pt" style:font-size-asian="11pt" style:font-name-complex="Arial" style:font-size-complex="11pt"/>
    </style:style>
    <style:style style:name="T177_3" style:family="text">
      <style:text-properties fo:font-size="11pt" style:font-size-asian="11pt" style:font-name-complex="Arial" style:font-size-complex="11pt"/>
    </style:style>
    <style:style style:name="T177_4" style:family="text">
      <style:text-properties fo:font-size="11pt" style:font-size-asian="11pt" style:font-name-complex="Arial" style:font-size-complex="11pt"/>
    </style:style>
    <style:style style:name="T177_5" style:family="text">
      <style:text-properties fo:font-size="11pt" style:font-size-asian="11pt" style:font-name-complex="Arial" style:font-size-complex="11pt"/>
    </style:style>
    <style:style style:name="T177_6" style:family="text">
      <style:text-properties fo:font-size="11pt" style:font-size-asian="11pt" style:font-name-complex="Arial" style:font-size-complex="11pt"/>
    </style:style>
    <style:style style:name="T177_7" style:family="text">
      <style:text-properties fo:font-size="11pt" style:font-size-asian="11pt" style:font-name-complex="Arial" style:font-size-complex="11pt"/>
    </style:style>
    <style:style style:name="P178" style:family="paragraph" style:parent-style-name="Normal">
      <style:text-properties fo:font-size="11pt" style:font-size-asian="11pt" style:font-name-complex="Arial" style:font-size-complex="11pt"/>
    </style:style>
    <style:style style:name="P179" style:family="paragraph" style:parent-style-name="List_20_Paragraph">
      <style:text-properties fo:font-size="11pt" style:font-size-asian="11pt" style:font-name-complex="Arial" style:font-size-complex="11pt"/>
    </style:style>
    <style:style style:name="T179_1" style:family="text">
      <style:text-properties fo:font-size="11pt" style:font-size-asian="11pt" style:font-name-complex="Arial" style:font-size-complex="11pt"/>
    </style:style>
    <style:style style:name="T179_2" style:family="text">
      <style:text-properties fo:font-size="11pt" style:font-size-asian="11pt" style:font-name-complex="Arial" style:font-size-complex="11pt"/>
    </style:style>
    <style:style style:name="T179_3" style:family="text">
      <style:text-properties fo:font-size="11pt" style:font-size-asian="11pt" style:font-name-complex="Arial" style:font-size-complex="11pt"/>
    </style:style>
    <style:style style:name="T179_4" style:family="text">
      <style:text-properties fo:font-size="11pt" style:font-size-asian="11pt" style:font-name-complex="Arial" style:font-size-complex="11pt"/>
    </style:style>
    <style:style style:name="T179_5" style:family="text">
      <style:text-properties fo:font-size="11pt" style:font-size-asian="11pt" style:font-name-complex="Arial" style:font-size-complex="11pt"/>
    </style:style>
    <style:style style:name="T179_6" style:family="text">
      <style:text-properties fo:font-size="11pt" style:font-size-asian="11pt" style:font-name-complex="Arial" style:font-size-complex="11pt"/>
    </style:style>
    <style:style style:name="T179_7" style:family="text">
      <style:text-properties fo:font-size="11pt" style:font-size-asian="11pt" style:font-name-complex="Arial" style:font-size-complex="11pt"/>
    </style:style>
    <style:style style:name="T179_8" style:family="text">
      <style:text-properties fo:font-size="11pt" style:font-size-asian="11pt" style:font-name-complex="Arial" style:font-size-complex="11pt"/>
    </style:style>
    <style:style style:name="T179_9" style:family="text">
      <style:text-properties fo:font-size="11pt" style:font-size-asian="11pt" style:font-name-complex="Arial" style:font-size-complex="11pt"/>
    </style:style>
    <style:style style:name="T179_10" style:family="text">
      <style:text-properties fo:font-size="11pt" style:font-size-asian="11pt" style:font-name-complex="Arial" style:font-size-complex="11pt"/>
    </style:style>
    <style:style style:name="T179_11" style:family="text">
      <style:text-properties fo:font-size="11pt" style:font-size-asian="11pt" style:font-name-complex="Arial" style:font-size-complex="11pt"/>
    </style:style>
    <style:style style:name="T179_12" style:family="text">
      <style:text-properties fo:font-size="11pt" style:font-size-asian="11pt" style:font-name-complex="Arial" style:font-size-complex="11pt"/>
    </style:style>
    <style:style style:name="T179_13" style:family="text">
      <style:text-properties fo:font-size="11pt" style:font-size-asian="11pt" style:font-name-complex="Arial" style:font-size-complex="11pt"/>
    </style:style>
    <style:style style:name="T179_14" style:family="text">
      <style:text-properties fo:font-size="11pt" style:font-size-asian="11pt" style:font-name-complex="Arial" style:font-size-complex="11pt"/>
    </style:style>
    <style:style style:name="T179_15" style:family="text">
      <style:text-properties fo:font-size="11pt" style:font-size-asian="11pt" style:font-name-complex="Arial" style:font-size-complex="11pt"/>
    </style:style>
    <style:style style:name="T179_16" style:family="text">
      <style:text-properties fo:font-size="11pt" style:font-size-asian="11pt" style:font-name-complex="Arial" style:font-size-complex="11pt"/>
    </style:style>
    <style:style style:name="T179_17" style:family="text">
      <style:text-properties fo:font-size="11pt" style:font-size-asian="11pt" style:font-name-complex="Arial" style:font-size-complex="11pt"/>
    </style:style>
    <style:style style:name="T179_18" style:family="text">
      <style:text-properties fo:font-size="11pt" style:font-size-asian="11pt" style:font-name-complex="Arial" style:font-size-complex="11pt"/>
    </style:style>
    <style:style style:name="T179_19" style:family="text">
      <style:text-properties fo:font-size="11pt" style:font-size-asian="11pt" style:font-name-complex="Arial" style:font-size-complex="11pt"/>
    </style:style>
    <style:style style:name="T179_20" style:family="text">
      <style:text-properties fo:font-size="11pt" style:font-size-asian="11pt" style:font-name-complex="Arial" style:font-size-complex="11pt"/>
    </style:style>
    <style:style style:name="T179_21" style:family="text">
      <style:text-properties fo:font-size="11pt" style:font-size-asian="11pt" style:font-name-complex="Arial" style:font-size-complex="11pt"/>
    </style:style>
    <style:style style:name="P180" style:family="paragraph" style:parent-style-name="List_20_Paragraph">
      <style:text-properties fo:font-size="11pt" style:font-size-asian="11pt" style:font-name-complex="Arial" style:font-size-complex="11pt"/>
    </style:style>
    <style:style style:name="P181" style:family="paragraph" style:parent-style-name="List_20_Paragraph">
      <style:text-properties fo:font-size="11pt" style:font-size-asian="11pt" style:font-name-complex="Arial" style:font-size-complex="11pt"/>
    </style:style>
    <style:style style:name="T181_1" style:family="text">
      <style:text-properties fo:font-size="11pt" style:font-size-asian="11pt" style:font-name-complex="Arial" style:font-size-complex="11pt"/>
    </style:style>
    <style:style style:name="T181_2" style:family="text">
      <style:text-properties fo:font-size="11pt" style:font-size-asian="11pt" style:font-name-complex="Arial" style:font-size-complex="11pt"/>
    </style:style>
    <style:style style:name="T181_3" style:family="text">
      <style:text-properties fo:font-size="11pt" style:font-size-asian="11pt" style:font-name-complex="Arial" style:font-size-complex="11pt"/>
    </style:style>
    <style:style style:name="T181_4" style:family="text">
      <style:text-properties fo:font-size="11pt" style:font-size-asian="11pt" style:font-name-complex="Arial" style:font-size-complex="11pt"/>
    </style:style>
    <style:style style:name="T181_5" style:family="text">
      <style:text-properties fo:font-size="11pt" style:font-size-asian="11pt" style:font-name-complex="Arial" style:font-size-complex="11pt"/>
    </style:style>
    <style:style style:name="T181_6" style:family="text">
      <style:text-properties fo:font-size="11pt" style:font-size-asian="11pt" style:font-name-complex="Arial" style:font-size-complex="11pt"/>
    </style:style>
    <style:style style:name="T181_7" style:family="text">
      <style:text-properties fo:font-size="11pt" style:font-size-asian="11pt" style:font-name-complex="Arial" style:font-size-complex="11pt"/>
    </style:style>
    <style:style style:name="P182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18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83_1" style:family="text">
      <style:text-properties fo:font-style="normal" style:font-style-asian="normal"/>
    </style:style>
    <style:style style:name="T183_2" style:family="text">
      <style:text-properties fo:font-style="normal" style:font-style-asian="normal"/>
    </style:style>
    <style:style style:name="P18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85" style:family="paragraph" style:parent-style-name="Normal"/>
    <style:style style:name="T18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5_2" style:family="text"/>
    <style:style style:name="T185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5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6" style:family="paragraph" style:parent-style-name="Normal">
      <style:text-properties fo:background-color="#ffff00" fo:font-size="10pt" style:font-size-asian="10pt" style:font-name-complex="Arial" style:font-size-complex="11pt" fo:language-asian="en" fo:country-asian="GB"/>
    </style:style>
    <style:style style:name="P187" style:family="paragraph" style:parent-style-name="Normal"/>
    <style:style style:name="T187_1" style:family="text">
      <style:text-properties fo:font-size="11pt" style:font-size-asian="11pt" style:font-name-complex="Arial" fo:language-asian="en" fo:country-asian="GB"/>
    </style:style>
    <style:style style:name="T187_2" style:family="text">
      <style:text-properties fo:font-size="11pt" style:font-size-asian="11pt" style:font-name-complex="Arial" fo:language-asian="en" fo:country-asian="GB"/>
    </style:style>
    <style:style style:name="T187_3" style:family="text">
      <style:text-properties fo:font-size="11pt" style:font-size-asian="11pt" style:font-name-complex="Arial" fo:language-asian="en" fo:country-asian="GB"/>
    </style:style>
    <style:style style:name="T187_4" style:family="text">
      <style:text-properties fo:font-size="11pt" style:font-size-asian="11pt" style:font-name-complex="Arial" fo:language-asian="en" fo:country-asian="GB"/>
    </style:style>
    <style:style style:name="T187_5" style:family="text">
      <style:text-properties fo:font-size="11pt" style:font-size-asian="11pt" style:font-name-complex="Arial" fo:language-asian="en" fo:country-asian="GB"/>
    </style:style>
    <style:style style:name="T187_6" style:family="text">
      <style:text-properties fo:font-size="11pt" style:font-size-asian="11pt" style:font-name-complex="Arial" fo:language-asian="en" fo:country-asian="GB"/>
    </style:style>
    <style:style style:name="T187_7" style:family="text">
      <style:text-properties fo:font-size="11pt" style:font-size-asian="11pt" style:font-name-complex="Arial" fo:language-asian="en" fo:country-asian="GB"/>
    </style:style>
    <style:style style:name="T187_8" style:family="text">
      <style:text-properties fo:font-size="11pt" style:font-size-asian="11pt" style:font-name-complex="Arial" fo:language-asian="en" fo:country-asian="GB"/>
    </style:style>
    <style:style style:name="T187_9" style:family="text">
      <style:text-properties fo:font-size="11pt" style:font-size-asian="11pt" style:font-name-complex="Arial" fo:language-asian="en" fo:country-asian="GB"/>
    </style:style>
    <style:style style:name="T187_10" style:family="text">
      <style:text-properties fo:font-size="11pt" style:font-size-asian="11pt" style:font-name-complex="Arial" fo:language-asian="en" fo:country-asian="GB"/>
    </style:style>
    <style:style style:name="T187_11" style:family="text">
      <style:text-properties fo:font-size="11pt" style:font-size-asian="11pt" style:font-name-complex="Arial" fo:language-asian="en" fo:country-asian="GB"/>
    </style:style>
    <style:style style:name="T187_12" style:family="text">
      <style:text-properties fo:font-size="11pt" style:font-size-asian="11pt" style:font-name-complex="Arial" fo:language-asian="en" fo:country-asian="GB"/>
    </style:style>
    <style:style style:name="T187_13" style:family="text">
      <style:text-properties fo:font-size="11pt" style:font-size-asian="11pt" style:font-name-complex="Arial" fo:language-asian="en" fo:country-asian="GB"/>
    </style:style>
    <style:style style:name="T187_14" style:family="text">
      <style:text-properties fo:font-size="11pt" style:font-size-asian="11pt" style:font-name-complex="Arial"/>
    </style:style>
    <style:style style:name="T187_15" style:family="text">
      <style:text-properties fo:font-size="11pt" style:font-size-asian="11pt" style:font-name-complex="Arial"/>
    </style:style>
    <style:style style:name="T187_16" style:family="text">
      <style:text-properties fo:font-size="11pt" style:font-size-asian="11pt" style:font-name-complex="Arial"/>
    </style:style>
    <style:style style:name="T187_17" style:family="text">
      <style:text-properties fo:font-size="11pt" style:font-size-asian="11pt" style:font-name-complex="Arial" fo:language-asian="en" fo:country-asian="GB"/>
    </style:style>
    <style:style style:name="P188" style:family="paragraph" style:parent-style-name="List_20_Paragraph">
      <style:text-properties fo:font-size="11pt" style:font-size-asian="11pt" style:font-name-complex="Arial"/>
    </style:style>
    <style:style style:name="T188_1" style:family="text">
      <style:text-properties fo:font-size="11pt" style:font-size-asian="11pt" style:font-name-complex="Arial"/>
    </style:style>
    <style:style style:name="T188_2" style:family="text">
      <style:text-properties fo:font-size="11pt" style:font-size-asian="11pt" style:font-name-complex="Arial"/>
    </style:style>
    <style:style style:name="T188_3" style:family="text">
      <style:text-properties fo:font-size="11pt" style:font-size-asian="11pt" style:font-name-complex="Arial"/>
    </style:style>
    <style:style style:name="T188_4" style:family="text">
      <style:text-properties fo:font-size="11pt" style:font-size-asian="11pt" style:font-name-complex="Arial"/>
    </style:style>
    <style:style style:name="P189" style:family="paragraph" style:parent-style-name="List_20_Paragraph">
      <style:text-properties fo:font-size="11pt" style:font-size-asian="11pt" style:font-name-complex="Arial"/>
    </style:style>
    <style:style style:name="T189_1" style:family="text">
      <style:text-properties fo:font-size="11pt" style:font-size-asian="11pt" style:font-name-complex="Arial"/>
    </style:style>
    <style:style style:name="T189_2" style:family="text">
      <style:text-properties fo:font-size="11pt" style:font-size-asian="11pt" style:font-name-complex="Arial"/>
    </style:style>
    <style:style style:name="T189_3" style:family="text">
      <style:text-properties fo:font-size="11pt" style:font-size-asian="11pt" style:font-name-complex="Arial"/>
    </style:style>
    <style:style style:name="T189_4" style:family="text">
      <style:text-properties fo:font-size="11pt" style:font-size-asian="11pt" style:font-name-complex="Arial"/>
    </style:style>
    <style:style style:name="T189_5" style:family="text">
      <style:text-properties fo:font-size="11pt" style:font-size-asian="11pt" style:font-name-complex="Arial"/>
    </style:style>
    <style:style style:name="T189_6" style:family="text">
      <style:text-properties fo:font-size="11pt" style:font-size-asian="11pt" style:font-name-complex="Arial"/>
    </style:style>
    <style:style style:name="P190" style:family="paragraph" style:parent-style-name="Normal"/>
    <style:style style:name="T190_1" style:family="text">
      <style:text-properties fo:font-size="11pt" style:font-size-asian="11pt" style:font-name-complex="Arial"/>
    </style:style>
    <style:style style:name="T190_2" style:family="text">
      <style:text-properties fo:font-size="11pt" style:font-size-asian="11pt" style:font-name-complex="Arial"/>
    </style:style>
    <style:style style:name="T190_3" style:family="text">
      <style:text-properties fo:font-style="italic" style:font-style-asian="italic" style:font-style-complex="italic" fo:font-size="11pt" style:font-size-asian="11pt"/>
    </style:style>
    <style:style style:name="T190_4" style:family="text">
      <style:text-properties fo:font-style="italic" style:font-style-asian="italic" style:font-style-complex="italic" fo:font-size="11pt" style:font-size-asian="11pt"/>
    </style:style>
    <style:style style:name="T190_5" style:family="text">
      <style:text-properties fo:font-size="11pt" style:font-size-asian="11pt"/>
    </style:style>
    <style:style style:name="T190_6" style:family="text">
      <style:text-properties fo:font-size="11pt" style:font-size-asian="11pt"/>
    </style:style>
    <style:style style:name="T190_7" style:family="text">
      <style:text-properties fo:font-size="11pt" style:font-size-asian="11pt"/>
    </style:style>
    <style:style style:name="T190_8" style:family="text">
      <style:text-properties fo:font-size="11pt" style:font-size-asian="11pt" style:font-name-complex="Arial" fo:language-asian="en" fo:country-asian="GB"/>
    </style:style>
    <style:style style:name="T190_9" style:family="text">
      <style:text-properties fo:font-size="11pt" style:font-size-asian="11pt" style:font-name-complex="Arial" fo:language-asian="en" fo:country-asian="GB"/>
    </style:style>
    <style:style style:name="T190_10" style:family="text">
      <style:text-properties fo:font-size="11pt" style:font-size-asian="11pt" style:font-name-complex="Arial" fo:language-asian="en" fo:country-asian="GB"/>
    </style:style>
    <style:style style:name="T190_11" style:family="text">
      <style:text-properties fo:font-size="11pt" style:font-size-asian="11pt" style:font-name-complex="Arial" fo:language-asian="en" fo:country-asian="GB"/>
    </style:style>
    <style:style style:name="T190_12" style:family="text">
      <style:text-properties fo:font-size="11pt" style:font-size-asian="11pt" style:font-name-complex="Arial" fo:language-asian="en" fo:country-asian="GB"/>
    </style:style>
    <style:style style:name="T190_13" style:family="text">
      <style:text-properties fo:font-size="11pt" style:font-size-asian="11pt" style:font-name-complex="Arial" fo:language-asian="en" fo:country-asian="GB"/>
    </style:style>
    <style:style style:name="T190_14" style:family="text">
      <style:text-properties fo:font-size="11pt" style:font-size-asian="11pt" style:font-name-complex="Arial" fo:language-asian="en" fo:country-asian="GB"/>
    </style:style>
    <style:style style:name="T190_15" style:family="text">
      <style:text-properties fo:font-size="11pt" style:font-size-asian="11pt" style:font-name-complex="Arial" fo:language-asian="en" fo:country-asian="GB"/>
    </style:style>
    <style:style style:name="T190_16" style:family="text">
      <style:text-properties fo:font-size="11pt" style:font-size-asian="11pt" style:font-name-complex="Arial" fo:language-asian="en" fo:country-asian="GB"/>
    </style:style>
    <style:style style:name="T190_17" style:family="text">
      <style:text-properties fo:font-size="11pt" style:font-size-asian="11pt" style:font-name-complex="Arial" fo:language-asian="en" fo:country-asian="GB"/>
    </style:style>
    <style:style style:name="T190_18" style:family="text">
      <style:text-properties fo:font-size="11pt" style:font-size-asian="11pt" style:font-name-complex="Arial" fo:language-asian="en" fo:country-asian="GB"/>
    </style:style>
    <style:style style:name="T190_19" style:family="text">
      <style:text-properties fo:font-size="11pt" style:font-size-asian="11pt" style:font-name-complex="Arial" fo:language-asian="en" fo:country-asian="GB"/>
    </style:style>
    <style:style style:name="P191" style:family="paragraph" style:parent-style-name="Normal">
      <style:text-properties fo:font-size="11pt" style:font-size-asian="11pt" style:font-name-complex="Arial" fo:language-asian="en" fo:country-asian="GB"/>
    </style:style>
    <style:style style:name="P192" style:family="paragraph" style:parent-style-name="Normal"/>
    <style:style style:name="T192_1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2_2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2_3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2_4" style:family="text">
      <style:text-properties fo:color="#4472c4" fo:font-size="11pt" style:font-size-asian="11pt" style:font-name-complex="Arial" fo:language-asian="en" fo:country-asian="GB"/>
    </style:style>
    <style:style style:name="T192_5" style:family="text">
      <style:text-properties fo:color="#4472c4" fo:font-size="11pt" style:font-size-asian="11pt" style:font-name-complex="Arial" fo:language-asian="en" fo:country-asian="GB"/>
    </style:style>
    <style:style style:name="T192_6" style:family="text">
      <style:text-properties fo:color="#4472c4" fo:font-size="11pt" style:font-size-asian="11pt" style:font-name-complex="Arial" fo:language-asian="en" fo:country-asian="GB"/>
    </style:style>
    <style:style style:name="T192_7" style:family="text">
      <style:text-properties fo:color="#4472c4" fo:font-size="11pt" style:font-size-asian="11pt" style:font-name-complex="Arial" fo:language-asian="en" fo:country-asian="GB"/>
    </style:style>
    <style:style style:name="T192_8" style:family="text">
      <style:text-properties fo:color="#4472c4" fo:font-size="11pt" style:font-size-asian="11pt" style:font-name-complex="Arial" fo:language-asian="en" fo:country-asian="GB"/>
    </style:style>
    <style:style style:name="T192_9" style:family="text">
      <style:text-properties fo:color="#4472c4" fo:font-size="11pt" style:font-size-asian="11pt" style:font-name-complex="Arial" fo:language-asian="en" fo:country-asian="GB"/>
    </style:style>
    <style:style style:name="T192_10" style:family="text">
      <style:text-properties fo:color="#4472c4" fo:font-size="11pt" style:font-size-asian="11pt" style:font-name-complex="Arial" fo:language-asian="en" fo:country-asian="GB"/>
    </style:style>
    <style:style style:name="T192_11" style:family="text" style:parent-style-name="Normal">
      <style:text-properties fo:color="#4472c4" fo:font-size="11pt" style:font-size-asian="11pt" style:font-name-complex="Arial" fo:language-asian="en" fo:country-asian="GB"/>
    </style:style>
    <style:style style:name="P193" style:family="paragraph" style:parent-style-name="Footnote_20_text"/>
    <style:style style:name="T193_1" style:family="text"/>
    <style:style style:name="T193_2" style:family="text">
      <style:text-properties fo:background-color="#ffffff" fo:color="#202020" style:font-name="Helvetica"/>
    </style:style>
    <style:style style:name="T193_3" style:family="text"/>
    <style:style style:name="T193_4" style:family="text" style:parent-style-name="Internet_20_link">
      <style:text-properties fo:background-color="#ffffff" style:font-name="Helvetica"/>
    </style:style>
    <style:style style:name="T193_5" style:family="text">
      <style:text-properties fo:background-color="#ffffff" fo:color="#202020" style:font-name="Helvetica"/>
    </style:style>
    <style:style style:name="T193_6" style:family="text">
      <style:text-properties fo:color="#4472c4" fo:font-size="11pt" style:font-size-asian="11pt" style:font-name-complex="Arial" fo:language-asian="en" fo:country-asian="GB"/>
    </style:style>
    <style:style style:name="T193_7" style:family="text">
      <style:text-properties fo:color="#4472c4" fo:font-size="11pt" style:font-size-asian="11pt" style:font-name-complex="Arial" fo:language-asian="en" fo:country-asian="GB"/>
    </style:style>
    <style:style style:name="T193_8" style:family="text">
      <style:text-properties fo:color="#4472c4" fo:font-size="11pt" style:font-size-asian="11pt" style:font-name-complex="Arial" fo:language-asian="en" fo:country-asian="GB"/>
    </style:style>
    <style:style style:name="T193_9" style:family="text">
      <style:text-properties fo:color="#4472c4" fo:font-size="11pt" style:font-size-asian="11pt" style:font-name-complex="Arial" fo:language-asian="en" fo:country-asian="GB"/>
    </style:style>
    <style:style style:name="T193_10" style:family="text">
      <style:text-properties fo:color="#4472c4" fo:font-size="11pt" style:font-size-asian="11pt" style:font-name-complex="Arial" fo:language-asian="en" fo:country-asian="GB"/>
    </style:style>
    <style:style style:name="T193_11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3_12" style:family="text">
      <style:text-properties fo:color="#4472c4" fo:font-size="11pt" style:font-size-asian="11pt" style:font-name-complex="Arial" fo:language-asian="en" fo:country-asian="GB"/>
    </style:style>
    <style:style style:name="T193_13" style:family="text">
      <style:text-properties fo:color="#4472c4" fo:font-size="11pt" style:font-size-asian="11pt" style:font-name-complex="Arial" fo:language-asian="en" fo:country-asian="GB"/>
    </style:style>
    <style:style style:name="T193_14" style:family="text">
      <style:text-properties fo:color="#4472c4" fo:font-size="11pt" style:font-size-asian="11pt" style:font-name-complex="Arial" fo:language-asian="en" fo:country-asian="GB"/>
    </style:style>
    <style:style style:name="T193_15" style:family="text">
      <style:text-properties fo:color="#4472c4" fo:font-size="11pt" style:font-size-asian="11pt" style:font-name-complex="Arial" fo:language-asian="en" fo:country-asian="GB"/>
    </style:style>
    <style:style style:name="T193_16" style:family="text">
      <style:text-properties fo:color="#4472c4" fo:font-size="11pt" style:font-size-asian="11pt" style:font-name-complex="Arial" fo:language-asian="en" fo:country-asian="GB"/>
    </style:style>
    <style:style style:name="T193_17" style:family="text">
      <style:text-properties fo:color="#4472c4" fo:font-size="11pt" style:font-size-asian="11pt" style:font-name-complex="Arial" fo:language-asian="en" fo:country-asian="GB"/>
    </style:style>
    <style:style style:name="T193_18" style:family="text">
      <style:text-properties fo:color="#4472c4" fo:font-size="11pt" style:font-size-asian="11pt" style:font-name-complex="Arial" fo:language-asian="en" fo:country-asian="GB"/>
    </style:style>
    <style:style style:name="T193_19" style:family="text">
      <style:text-properties fo:color="#4472c4" fo:font-size="11pt" style:font-size-asian="11pt" style:font-name-complex="Arial" fo:language-asian="en" fo:country-asian="GB"/>
    </style:style>
    <style:style style:name="T193_20" style:family="text">
      <style:text-properties fo:color="#4472c4" fo:font-size="11pt" style:font-size-asian="11pt" style:font-name-complex="Arial" fo:language-asian="en" fo:country-asian="GB"/>
    </style:style>
    <style:style style:name="P194" style:family="paragraph" style:parent-style-name="Normal">
      <style:text-properties fo:color="#4472c4" fo:font-size="11pt" style:font-size-asian="11pt" style:font-name-complex="Arial" fo:language-asian="en" fo:country-asian="GB"/>
    </style:style>
    <style:style style:name="P195" style:family="paragraph" style:parent-style-name="Normal"/>
    <style:style style:name="T195_1" style:family="text">
      <style:text-properties fo:color="#4472c4" fo:font-size="11pt" style:font-size-asian="11pt" style:font-name-complex="Arial" fo:language-asian="en" fo:country-asian="GB"/>
    </style:style>
    <style:style style:name="T195_2" style:family="text">
      <style:text-properties fo:color="#4472c4" fo:font-size="11pt" style:font-size-asian="11pt" style:font-name-complex="Arial" fo:language-asian="en" fo:country-asian="GB"/>
    </style:style>
    <style:style style:name="T195_3" style:family="text">
      <style:text-properties fo:color="#4472c4" fo:font-size="11pt" style:font-size-asian="11pt" style:font-name-complex="Arial" fo:language-asian="en" fo:country-asian="GB"/>
    </style:style>
    <style:style style:name="T195_4" style:family="text" style:parent-style-name="Normal">
      <style:text-properties fo:color="#4472c4" fo:font-size="11pt" style:font-size-asian="11pt" style:font-name-complex="Arial" fo:language-asian="en" fo:country-asian="GB"/>
    </style:style>
    <style:style style:name="P196" style:family="paragraph" style:parent-style-name="Footnote_20_text"/>
    <style:style style:name="T196_1" style:family="text"/>
    <style:style style:name="T196_2" style:family="text"/>
    <style:style style:name="T196_3" style:family="text"/>
    <style:style style:name="T196_4" style:family="text">
      <style:text-properties fo:color="#4472c4" fo:font-size="11pt" style:font-size-asian="11pt" style:font-name-complex="Arial" fo:language-asian="en" fo:country-asian="GB"/>
    </style:style>
    <style:style style:name="T196_5" style:family="text">
      <style:text-properties fo:color="#4472c4" fo:font-size="11pt" style:font-size-asian="11pt" style:font-name-complex="Arial" fo:language-asian="en" fo:country-asian="GB"/>
    </style:style>
    <style:style style:name="T196_6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6_7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6_8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6_9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6_10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6_11" style:family="text" style:parent-style-name="Normal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P197" style:family="paragraph" style:parent-style-name="Footnote_20_text"/>
    <style:style style:name="T197_1" style:family="text"/>
    <style:style style:name="T197_2" style:family="text"/>
    <style:style style:name="T197_3" style:family="text"/>
    <style:style style:name="T197_4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7_5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7_6" style:family="text">
      <style:text-properties fo:color="#4472c4" fo:font-size="11pt" style:font-size-asian="11pt" style:font-name-complex="Arial" fo:language-asian="en" fo:country-asian="GB" fo:font-weight="bold" style:font-weight-asian="bold" style:font-weight-complex="bold"/>
    </style:style>
    <style:style style:name="T197_7" style:family="text">
      <style:text-properties fo:color="#4472c4" fo:font-size="11pt" style:font-size-asian="11pt" style:font-name-complex="Arial" fo:language-asian="en" fo:country-asian="GB"/>
    </style:style>
    <style:style style:name="T197_8" style:family="text">
      <style:text-properties fo:color="#4472c4" fo:font-size="11pt" style:font-size-asian="11pt" style:font-name-complex="Arial" fo:language-asian="en" fo:country-asian="GB"/>
    </style:style>
    <style:style style:name="P198" style:family="paragraph" style:parent-style-name="Normal">
      <style:text-properties fo:color="#4472c4" fo:font-size="11pt" style:font-size-asian="11pt" style:font-name-complex="Arial" fo:language-asian="en" fo:country-asian="GB"/>
    </style:style>
    <style:style style:name="P199" style:family="paragraph" style:parent-style-name="Normal"/>
    <style:style style:name="T199_1" style:family="text">
      <style:text-properties fo:color="#4472c4" fo:font-size="11pt" style:font-size-asian="11pt" style:font-name-complex="Arial" fo:language-asian="en" fo:country-asian="GB"/>
    </style:style>
    <style:style style:name="T199_2" style:family="text">
      <style:text-properties fo:color="#4472c4" fo:font-size="11pt" style:font-size-asian="11pt" style:font-name-complex="Arial" fo:language-asian="en" fo:country-asian="GB"/>
    </style:style>
    <style:style style:name="T199_3" style:family="text">
      <style:text-properties fo:color="#4472c4" fo:font-size="11pt" style:font-size-asian="11pt" style:font-name-complex="Arial" fo:language-asian="en" fo:country-asian="GB"/>
    </style:style>
    <style:style style:name="T199_4" style:family="text">
      <style:text-properties fo:color="#4472c4" fo:font-size="11pt" style:font-size-asian="11pt" style:font-name-complex="Arial" fo:language-asian="en" fo:country-asian="GB"/>
    </style:style>
    <style:style style:name="T199_5" style:family="text">
      <style:text-properties fo:color="#4472c4" fo:font-size="11pt" style:font-size-asian="11pt" style:font-name-complex="Arial" fo:language-asian="en" fo:country-asian="GB"/>
    </style:style>
    <style:style style:name="T199_6" style:family="text">
      <style:text-properties fo:color="#4472c4" fo:font-size="11pt" style:font-size-asian="11pt" style:font-name-complex="Arial" fo:language-asian="en" fo:country-asian="GB"/>
    </style:style>
    <style:style style:name="T199_7" style:family="text">
      <style:text-properties fo:color="#4472c4" fo:font-size="11pt" style:font-size-asian="11pt" style:font-name-complex="Arial" fo:language-asian="en" fo:country-asian="GB"/>
    </style:style>
    <style:style style:name="T199_8" style:family="text">
      <style:text-properties fo:color="#4472c4" fo:font-size="11pt" style:font-size-asian="11pt" style:font-name-complex="Arial" style:font-size-complex="11pt"/>
    </style:style>
    <style:style style:name="T199_9" style:family="text">
      <style:text-properties fo:color="#4472c4" fo:font-size="11pt" style:font-size-asian="11pt" style:font-name-complex="Arial" style:font-size-complex="11pt"/>
    </style:style>
    <style:style style:name="T199_10" style:family="text">
      <style:text-properties fo:color="#4472c4" fo:font-size="11pt" style:font-size-asian="11pt" style:font-name-complex="Arial" style:font-size-complex="11pt"/>
    </style:style>
    <style:style style:name="T199_11" style:family="text">
      <style:text-properties fo:color="#4472c4" fo:font-size="11pt" style:font-size-asian="11pt" style:font-name-complex="Arial" style:font-size-complex="11pt"/>
    </style:style>
    <style:style style:name="P200" style:family="paragraph" style:parent-style-name="Normal">
      <style:text-properties fo:color="#4472c4" fo:font-size="11pt" style:font-size-asian="11pt" style:font-name-complex="Arial" style:font-size-complex="11pt"/>
    </style:style>
    <style:style style:name="P201" style:family="paragraph" style:parent-style-name="Normal"/>
    <style:style style:name="T201_1" style:family="text">
      <style:text-properties fo:color="#4472c4" fo:font-size="11pt" style:font-size-asian="11pt" style:font-name-complex="Arial" style:font-size-complex="11pt"/>
    </style:style>
    <style:style style:name="T201_2" style:family="text">
      <style:text-properties fo:color="#4472c4" fo:font-size="11pt" style:font-size-asian="11pt" style:font-name-complex="Arial" style:font-size-complex="11pt"/>
    </style:style>
    <style:style style:name="T201_3" style:family="text">
      <style:text-properties fo:color="#4472c4" fo:font-size="11pt" style:font-size-asian="11pt" style:font-name-complex="Arial" style:font-size-complex="11pt"/>
    </style:style>
    <style:style style:name="T201_4" style:family="text">
      <style:text-properties fo:color="#4472c4" fo:font-size="11pt" style:font-size-asian="11pt" style:font-name-complex="Arial" style:font-size-complex="11pt"/>
    </style:style>
    <style:style style:name="T201_5" style:family="text">
      <style:text-properties fo:color="#4472c4" fo:font-size="11pt" style:font-size-asian="11pt" style:font-name-complex="Arial" style:font-size-complex="11pt"/>
    </style:style>
    <style:style style:name="T201_6" style:family="text">
      <style:text-properties fo:color="#4472c4" fo:font-size="11pt" style:font-size-asian="11pt" style:font-name-complex="Arial" style:font-size-complex="11pt"/>
    </style:style>
    <style:style style:name="T201_7" style:family="text">
      <style:text-properties fo:color="#4472c4" fo:font-size="11pt" style:font-size-asian="11pt" style:font-name-complex="Arial" style:font-size-complex="11pt"/>
    </style:style>
    <style:style style:name="T201_8" style:family="text">
      <style:text-properties fo:color="#4472c4" fo:font-size="11pt" style:font-size-asian="11pt" style:font-name-complex="Arial" style:font-size-complex="11pt"/>
    </style:style>
    <style:style style:name="T201_9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201_10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201_11" style:family="text">
      <style:text-properties fo:color="#4472c4" fo:font-size="11pt" style:font-size-asian="11pt" style:font-name-complex="Arial" style:font-size-complex="11pt"/>
    </style:style>
    <style:style style:name="T201_12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201_13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201_14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201_15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201_16" style:family="text">
      <style:text-properties fo:color="#4472c4" fo:font-size="11pt" style:font-size-asian="11pt" style:font-name-complex="Arial" style:font-size-complex="11pt"/>
    </style:style>
    <style:style style:name="T201_17" style:family="text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T201_18" style:family="text">
      <style:text-properties fo:color="#4472c4" fo:font-size="11pt" style:font-size-asian="11pt" style:font-name-complex="Arial" style:font-size-complex="11pt"/>
    </style:style>
    <style:style style:name="P202" style:family="paragraph" style:parent-style-name="Normal">
      <style:text-properties fo:font-size="11pt" style:font-size-asian="11pt" style:font-name-complex="Arial" fo:language-asian="en" fo:country-asian="GB"/>
    </style:style>
    <style:style style:name="P203" style:family="paragraph" style:parent-style-name="Normal"/>
    <style:style style:name="T203_1" style:family="text">
      <style:text-properties fo:font-size="11pt" style:font-size-asian="11pt" style:font-name-complex="Arial"/>
    </style:style>
    <style:style style:name="T203_2" style:family="text">
      <style:text-properties fo:font-size="11pt" style:font-size-asian="11pt" style:font-name-complex="Arial"/>
    </style:style>
    <style:style style:name="T203_3" style:family="text">
      <style:text-properties fo:font-size="11pt" style:font-size-asian="11pt" style:font-name-complex="Arial"/>
    </style:style>
    <style:style style:name="P204" style:family="paragraph" style:parent-style-name="Normal"/>
    <style:style style:name="T204_1" style:family="text">
      <style:text-properties fo:font-size="11pt" style:font-size-asian="11pt" style:font-name-complex="Arial"/>
    </style:style>
    <style:style style:name="P205" style:family="paragraph" style:parent-style-name="Normal"/>
    <style:style style:name="T205_1" style:family="text">
      <style:text-properties fo:font-size="11pt" style:font-size-asian="11pt" style:font-name-complex="Arial"/>
    </style:style>
    <style:style style:name="P206" style:family="paragraph" style:parent-style-name="Normal">
      <style:text-properties fo:font-size="10pt" style:font-size-asian="10pt" style:font-name-complex="Arial" style:font-size-complex="11pt"/>
    </style:style>
    <style:style style:name="P207" style:family="paragraph" style:parent-style-name="Normal">
      <style:text-properties fo:font-size="10pt" style:font-size-asian="10pt" style:font-name-complex="Arial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08" style:family="paragraph" style:parent-style-name="Normal">
      <style:text-properties fo:font-size="10pt" style:font-size-asian="10pt" style:font-name-complex="Arial" style:font-size-complex="11pt"/>
    </style:style>
    <style:style style:name="P209" style:family="paragraph" style:parent-style-name="Normal"/>
    <style:style style:name="T209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209_2" style:family="text">
      <style:text-properties fo:font-size="11pt" style:font-size-asian="11pt" style:font-name-complex="Arial" style:font-size-complex="11pt" style:font-weight-complex="bold"/>
    </style:style>
    <style:style style:name="P21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211" style:family="paragraph" style:parent-style-name="Normal"/>
    <style:style style:name="T211_1" style:family="text">
      <style:text-properties fo:font-size="11pt" style:font-size-asian="11pt" style:font-name-complex="Arial"/>
    </style:style>
    <style:style style:name="T211_2" style:family="text">
      <style:text-properties fo:font-size="11pt" style:font-size-asian="11pt" style:font-name-complex="Arial"/>
    </style:style>
    <style:style style:name="T211_3" style:family="text">
      <style:text-properties fo:font-size="11pt" style:font-size-asian="11pt" style:font-name-complex="Arial"/>
    </style:style>
    <style:style style:name="T211_4" style:family="text">
      <style:text-properties fo:font-size="11pt" style:font-size-asian="11pt" style:font-name-complex="Arial"/>
    </style:style>
    <style:style style:name="T211_5" style:family="text">
      <style:text-properties fo:font-size="11pt" style:font-size-asian="11pt" style:font-name-complex="Arial"/>
    </style:style>
    <style:style style:name="T211_6" style:family="text">
      <style:text-properties fo:font-size="11pt" style:font-size-asian="11pt" style:font-name-complex="Arial"/>
    </style:style>
    <style:style style:name="T211_7" style:family="text">
      <style:text-properties fo:font-size="11pt" style:font-size-asian="11pt" style:font-name-complex="Arial"/>
    </style:style>
    <style:style style:name="T211_8" style:family="text">
      <style:text-properties fo:font-size="11pt" style:font-size-asian="11pt" style:font-name-complex="Arial"/>
    </style:style>
    <style:style style:name="T211_9" style:family="text">
      <style:text-properties fo:font-size="11pt" style:font-size-asian="11pt" style:font-name-complex="Arial"/>
    </style:style>
    <style:style style:name="T211_10" style:family="text">
      <style:text-properties fo:font-size="11pt" style:font-size-asian="11pt" style:font-name-complex="Arial"/>
    </style:style>
    <style:style style:name="P212" style:family="paragraph" style:parent-style-name="Normal"/>
    <style:style style:name="T212_1" style:family="text">
      <style:text-properties fo:font-size="11pt" style:font-size-asian="11pt" style:font-name-complex="Arial"/>
    </style:style>
    <style:style style:name="P213" style:family="paragraph" style:parent-style-name="Normal"/>
    <style:style style:name="T213_1" style:family="text">
      <style:text-properties fo:font-size="11pt" style:font-size-asian="11pt" style:font-name-complex="Arial"/>
    </style:style>
    <style:style style:name="T213_2" style:family="text">
      <style:text-properties fo:font-size="11pt" style:font-size-asian="11pt" style:font-name-complex="Arial"/>
    </style:style>
    <style:style style:name="T213_3" style:family="text">
      <style:text-properties fo:font-size="11pt" style:font-size-asian="11pt" style:font-name-complex="Arial"/>
    </style:style>
    <style:style style:name="T213_4" style:family="text">
      <style:text-properties fo:font-size="11pt" style:font-size-asian="11pt" style:font-name-complex="Arial"/>
    </style:style>
    <style:style style:name="P214" style:family="paragraph" style:parent-style-name="paragraph">
      <style:paragraph-properties fo:margin-top="0cm" fo:margin-bottom="0cm"/>
      <style:text-properties style:font-name="Segoe UI" fo:font-size="9pt" style:font-size-asian="9pt" style:font-name-complex="Segoe UI" style:font-size-complex="9pt"/>
    </style:style>
    <style:style style:name="P215" style:family="paragraph" style:parent-style-name="Normal"/>
    <style:style style:name="T21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5_4" style:family="text">
      <style:text-properties fo:font-size="11pt" style:font-size-asian="11pt" style:font-name-complex="Arial" style:font-size-complex="11pt" fo:font-weight="bold" style:font-weight-asian="bold"/>
    </style:style>
    <style:style style:name="T215_5" style:family="text">
      <style:text-properties fo:font-size="11pt" style:font-size-asian="11pt" style:font-name-complex="Arial" style:font-size-complex="11pt" style:font-weight-complex="bold"/>
    </style:style>
    <style:style style:name="T215_6" style:family="text">
      <style:text-properties fo:font-size="11pt" style:font-size-asian="11pt" style:font-name-complex="Arial" style:font-size-complex="11pt" style:font-weight-complex="bold"/>
    </style:style>
    <style:style style:name="P216" style:family="paragraph" style:parent-style-name="Normal">
      <style:text-properties fo:background-color="#ffff00" fo:color="#000000" fo:font-size="10pt" style:font-size-asian="10pt" style:font-size-complex="10pt"/>
    </style:style>
    <style:style style:name="P217" style:family="paragraph" style:parent-style-name="Normal"/>
    <style:style style:name="T217_1" style:family="text">
      <style:text-properties fo:color="#4472c4" fo:font-size="11pt" style:font-size-asian="11pt" style:font-name-complex="Arial" fo:language-asian="en" fo:country-asian="GB"/>
    </style:style>
    <style:style style:name="T217_2" style:family="text">
      <style:text-properties fo:color="#4472c4" fo:font-size="11pt" style:font-size-asian="11pt" style:font-name-complex="Arial" fo:language-asian="en" fo:country-asian="GB"/>
    </style:style>
    <style:style style:name="T217_3" style:family="text">
      <style:text-properties fo:color="#4472c4" fo:font-size="11pt" style:font-size-asian="11pt" style:font-name-complex="Arial" fo:language-asian="en" fo:country-asian="GB"/>
    </style:style>
    <style:style style:name="T217_4" style:family="text">
      <style:text-properties fo:color="#4472c4" fo:font-size="11pt" style:font-size-asian="11pt" style:font-name-complex="Arial" fo:language-asian="en" fo:country-asian="GB"/>
    </style:style>
    <style:style style:name="T217_5" style:family="text">
      <style:text-properties fo:color="#4472c4" fo:font-size="11pt" style:font-size-asian="11pt" style:font-name-complex="Arial" fo:language-asian="en" fo:country-asian="GB"/>
    </style:style>
    <style:style style:name="T217_6" style:family="text">
      <style:text-properties fo:color="#4472c4" fo:font-size="11pt" style:font-size-asian="11pt" style:font-name-complex="Arial" fo:language-asian="en" fo:country-asian="GB"/>
    </style:style>
    <style:style style:name="T217_7" style:family="text">
      <style:text-properties fo:color="#4472c4" fo:font-size="11pt" style:font-size-asian="11pt" style:font-name-complex="Arial" fo:language-asian="en" fo:country-asian="GB"/>
    </style:style>
    <style:style style:name="T217_8" style:family="text">
      <style:text-properties fo:color="#4472c4" fo:font-size="11pt" style:font-size-asian="11pt" style:font-name-complex="Arial" fo:language-asian="en" fo:country-asian="GB"/>
    </style:style>
    <style:style style:name="T217_9" style:family="text">
      <style:text-properties fo:color="#4472c4" fo:font-size="11pt" style:font-size-asian="11pt" style:font-name-complex="Arial" fo:language-asian="en" fo:country-asian="GB"/>
    </style:style>
    <style:style style:name="T217_10" style:family="text">
      <style:text-properties fo:color="#4472c4" fo:font-size="11pt" style:font-size-asian="11pt" style:font-name-complex="Arial" fo:language-asian="en" fo:country-asian="GB"/>
    </style:style>
    <style:style style:name="T217_11" style:family="text">
      <style:text-properties fo:color="#4472c4" fo:font-size="11pt" style:font-size-asian="11pt" style:font-name-complex="Arial" fo:language-asian="en" fo:country-asian="GB"/>
    </style:style>
    <style:style style:name="T217_12" style:family="text">
      <style:text-properties fo:color="#4472c4" fo:font-size="11pt" style:font-size-asian="11pt" style:font-name-complex="Arial" fo:language-asian="en" fo:country-asian="GB"/>
    </style:style>
    <style:style style:name="T217_13" style:family="text">
      <style:text-properties fo:color="#4472c4" fo:font-size="11pt" style:font-size-asian="11pt" style:font-name-complex="Arial" fo:language-asian="en" fo:country-asian="GB"/>
    </style:style>
    <style:style style:name="T217_14" style:family="text">
      <style:text-properties fo:color="#4472c4" fo:font-size="11pt" style:font-size-asian="11pt" style:font-name-complex="Arial" fo:language-asian="en" fo:country-asian="GB"/>
    </style:style>
    <style:style style:name="T217_15" style:family="text">
      <style:text-properties fo:color="#4472c4" fo:font-size="11pt" style:font-size-asian="11pt" style:font-name-complex="Arial" fo:language-asian="en" fo:country-asian="GB"/>
    </style:style>
    <style:style style:name="T217_16" style:family="text">
      <style:text-properties fo:color="#4472c4" fo:font-size="11pt" style:font-size-asian="11pt" style:font-name-complex="Arial" fo:language-asian="en" fo:country-asian="GB"/>
    </style:style>
    <style:style style:name="T217_17" style:family="text">
      <style:text-properties fo:color="#4472c4" fo:font-size="11pt" style:font-size-asian="11pt" style:font-name-complex="Arial" fo:language-asian="en" fo:country-asian="GB"/>
    </style:style>
    <style:style style:name="T217_18" style:family="text">
      <style:text-properties fo:color="#4472c4" fo:font-size="11pt" style:font-size-asian="11pt" style:font-name-complex="Arial" fo:language-asian="en" fo:country-asian="GB"/>
    </style:style>
    <style:style style:name="T217_19" style:family="text">
      <style:text-properties fo:color="#4472c4" fo:font-size="11pt" style:font-size-asian="11pt" style:font-name-complex="Arial" fo:language-asian="en" fo:country-asian="GB"/>
    </style:style>
    <style:style style:name="T217_20" style:family="text">
      <style:text-properties fo:color="#4472c4" fo:font-size="11pt" style:font-size-asian="11pt" style:font-name-complex="Arial" fo:language-asian="en" fo:country-asian="GB"/>
    </style:style>
    <style:style style:name="T217_21" style:family="text">
      <style:text-properties fo:color="#4472c4" fo:font-size="11pt" style:font-size-asian="11pt" style:font-name-complex="Arial" fo:language-asian="en" fo:country-asian="GB"/>
    </style:style>
    <style:style style:name="T217_22" style:family="text">
      <style:text-properties fo:color="#4472c4" fo:font-size="11pt" style:font-size-asian="11pt" style:font-name-complex="Arial" fo:language-asian="en" fo:country-asian="GB"/>
    </style:style>
    <style:style style:name="T217_23" style:family="text">
      <style:text-properties fo:color="#4472c4" fo:font-size="11pt" style:font-size-asian="11pt" style:font-name-complex="Arial" fo:language-asian="en" fo:country-asian="GB"/>
    </style:style>
    <style:style style:name="T217_24" style:family="text">
      <style:text-properties fo:color="#4472c4" fo:font-size="11pt" style:font-size-asian="11pt" style:font-name-complex="Arial" fo:language-asian="en" fo:country-asian="GB"/>
    </style:style>
    <style:style style:name="T217_25" style:family="text">
      <style:text-properties fo:color="#4472c4" fo:font-size="11pt" style:font-size-asian="11pt" style:font-name-complex="Arial" fo:language-asian="en" fo:country-asian="GB"/>
    </style:style>
    <style:style style:name="T217_26" style:family="text">
      <style:text-properties fo:font-size="11pt" style:font-size-asian="11pt" style:font-name-complex="Arial" fo:language-asian="en" fo:country-asian="GB"/>
    </style:style>
    <style:style style:name="T217_27" style:family="text">
      <style:text-properties fo:font-size="11pt" style:font-size-asian="11pt" style:font-name-complex="Arial" fo:language-asian="en" fo:country-asian="GB"/>
    </style:style>
    <style:style style:name="T217_28" style:family="text">
      <style:text-properties fo:font-size="11pt" style:font-size-asian="11pt" style:font-name-complex="Arial" fo:language-asian="en" fo:country-asian="GB"/>
    </style:style>
    <style:style style:name="T217_29" style:family="text">
      <style:text-properties fo:font-size="11pt" style:font-size-asian="11pt" style:font-name-complex="Arial" fo:language-asian="en" fo:country-asian="GB"/>
    </style:style>
    <style:style style:name="T217_30" style:family="text">
      <style:text-properties fo:font-size="11pt" style:font-size-asian="11pt" style:font-name-complex="Arial" fo:language-asian="en" fo:country-asian="GB"/>
    </style:style>
    <style:style style:name="T217_31" style:family="text">
      <style:text-properties fo:font-size="11pt" style:font-size-asian="11pt" style:font-name-complex="Arial" fo:language-asian="en" fo:country-asian="GB"/>
    </style:style>
    <style:style style:name="T217_32" style:family="text">
      <style:text-properties fo:color="#4472c4" fo:font-size="11pt" style:font-size-asian="11pt" style:font-name-complex="Arial" fo:language-asian="en" fo:country-asian="GB"/>
    </style:style>
    <style:style style:name="T217_33" style:family="text">
      <style:text-properties fo:color="#4472c4" fo:font-size="11pt" style:font-size-asian="11pt" style:font-name-complex="Arial" fo:language-asian="en" fo:country-asian="GB"/>
    </style:style>
    <style:style style:name="T217_34" style:family="text">
      <style:text-properties fo:color="#4472c4" fo:font-size="11pt" style:font-size-asian="11pt" style:font-name-complex="Arial" fo:language-asian="en" fo:country-asian="GB"/>
    </style:style>
    <style:style style:name="T217_35" style:family="text">
      <style:text-properties fo:color="#4472c4" fo:font-size="11pt" style:font-size-asian="11pt" style:font-name-complex="Arial" fo:language-asian="en" fo:country-asian="GB"/>
    </style:style>
    <style:style style:name="T217_36" style:family="text">
      <style:text-properties fo:color="#4472c4" fo:font-size="11pt" style:font-size-asian="11pt" style:font-name-complex="Arial" fo:language-asian="en" fo:country-asian="GB"/>
    </style:style>
    <style:style style:name="T217_37" style:family="text">
      <style:text-properties fo:color="#4472c4" fo:font-size="11pt" style:font-size-asian="11pt" style:font-name-complex="Arial" fo:language-asian="en" fo:country-asian="GB"/>
    </style:style>
    <style:style style:name="T217_38" style:family="text">
      <style:text-properties fo:color="#4472c4" fo:font-size="11pt" style:font-size-asian="11pt" style:font-name-complex="Arial" fo:language-asian="en" fo:country-asian="GB"/>
    </style:style>
    <style:style style:name="T217_39" style:family="text">
      <style:text-properties fo:color="#4472c4" fo:font-size="11pt" style:font-size-asian="11pt" style:font-name-complex="Arial" fo:language-asian="en" fo:country-asian="GB"/>
    </style:style>
    <style:style style:name="T217_40" style:family="text">
      <style:text-properties fo:color="#4472c4" fo:font-size="11pt" style:font-size-asian="11pt" style:font-name-complex="Arial" fo:language-asian="en" fo:country-asian="GB"/>
    </style:style>
    <style:style style:name="T217_41" style:family="text">
      <style:text-properties fo:color="#4472c4" fo:font-size="11pt" style:font-size-asian="11pt" style:font-name-complex="Arial" fo:language-asian="en" fo:country-asian="GB"/>
    </style:style>
    <style:style style:name="T217_42" style:family="text">
      <style:text-properties fo:font-size="11pt" style:font-size-asian="11pt" style:font-name-complex="Arial" fo:language-asian="en" fo:country-asian="GB"/>
    </style:style>
    <style:style style:name="T217_43" style:family="text">
      <style:text-properties fo:font-size="11pt" style:font-size-asian="11pt" style:font-name-complex="Arial" fo:language-asian="en" fo:country-asian="GB"/>
    </style:style>
    <style:style style:name="T217_44" style:family="text">
      <style:text-properties fo:font-size="11pt" style:font-size-asian="11pt" style:font-name-complex="Arial" fo:language-asian="en" fo:country-asian="GB"/>
    </style:style>
    <style:style style:name="T217_45" style:family="text">
      <style:text-properties fo:font-size="11pt" style:font-size-asian="11pt" style:font-name-complex="Arial" fo:language-asian="en" fo:country-asian="GB"/>
    </style:style>
    <style:style style:name="T217_46" style:family="text">
      <style:text-properties fo:font-size="11pt" style:font-size-asian="11pt" style:font-name-complex="Arial" fo:language-asian="en" fo:country-asian="GB"/>
    </style:style>
    <style:style style:name="T217_47" style:family="text">
      <style:text-properties fo:font-size="11pt" style:font-size-asian="11pt" style:font-name-complex="Arial" fo:language-asian="en" fo:country-asian="GB"/>
    </style:style>
    <style:style style:name="T217_48" style:family="text">
      <style:text-properties fo:font-size="11pt" style:font-size-asian="11pt" style:font-name-complex="Arial" fo:language-asian="en" fo:country-asian="GB"/>
    </style:style>
    <style:style style:name="T217_49" style:family="text">
      <style:text-properties fo:font-size="11pt" style:font-size-asian="11pt" style:font-name-complex="Arial" fo:language-asian="en" fo:country-asian="GB"/>
    </style:style>
    <style:style style:name="T217_50" style:family="text">
      <style:text-properties fo:font-size="11pt" style:font-size-asian="11pt" style:font-name-complex="Arial" fo:language-asian="en" fo:country-asian="GB"/>
    </style:style>
    <style:style style:name="P218" style:family="paragraph" style:parent-style-name="Normal">
      <style:text-properties fo:font-size="11pt" style:font-size-asian="11pt" style:font-name-complex="Arial" fo:language-asian="en" fo:country-asian="GB"/>
    </style:style>
    <style:style style:name="P219" style:family="paragraph" style:parent-style-name="Normal"/>
    <style:style style:name="T219_1" style:family="text">
      <style:text-properties fo:font-size="11pt" style:font-size-asian="11pt" style:font-name-complex="Arial" fo:language-asian="en" fo:country-asian="GB"/>
    </style:style>
    <style:style style:name="T219_2" style:family="text">
      <style:text-properties fo:font-size="11pt" style:font-size-asian="11pt" style:font-name-complex="Arial" fo:language-asian="en" fo:country-asian="GB"/>
    </style:style>
    <style:style style:name="T219_3" style:family="text">
      <style:text-properties fo:font-size="11pt" style:font-size-asian="11pt" style:font-name-complex="Arial" fo:language-asian="en" fo:country-asian="GB"/>
    </style:style>
    <style:style style:name="T219_4" style:family="text">
      <style:text-properties fo:font-size="11pt" style:font-size-asian="11pt" style:font-name-complex="Arial" fo:language-asian="en" fo:country-asian="GB"/>
    </style:style>
    <style:style style:name="T219_5" style:family="text">
      <style:text-properties fo:font-size="11pt" style:font-size-asian="11pt" style:font-name-complex="Arial" fo:language-asian="en" fo:country-asian="GB"/>
    </style:style>
    <style:style style:name="T219_6" style:family="text">
      <style:text-properties fo:font-size="11pt" style:font-size-asian="11pt" style:font-name-complex="Arial" fo:language-asian="en" fo:country-asian="GB"/>
    </style:style>
    <style:style style:name="T219_7" style:family="text">
      <style:text-properties fo:font-size="11pt" style:font-size-asian="11pt" style:font-name-complex="Arial" fo:language-asian="en" fo:country-asian="GB"/>
    </style:style>
    <style:style style:name="P220" style:family="paragraph" style:parent-style-name="Normal">
      <style:text-properties fo:font-size="11pt" style:font-size-asian="11pt" style:font-name-complex="Arial" fo:language-asian="en" fo:country-asian="GB"/>
    </style:style>
    <style:style style:name="P221" style:family="paragraph" style:parent-style-name="Normal"/>
    <style:style style:name="T221_1" style:family="text">
      <style:text-properties fo:font-size="11pt" style:font-size-asian="11pt" style:font-name-complex="Arial" fo:language-asian="en" fo:country-asian="GB"/>
    </style:style>
    <style:style style:name="T221_2" style:family="text">
      <style:text-properties fo:font-size="11pt" style:font-size-asian="11pt" style:font-name-complex="Arial" fo:language-asian="en" fo:country-asian="GB"/>
    </style:style>
    <style:style style:name="T221_3" style:family="text">
      <style:text-properties fo:font-size="11pt" style:font-size-asian="11pt" style:font-name-complex="Arial" fo:language-asian="en" fo:country-asian="GB"/>
    </style:style>
    <style:style style:name="P222" style:family="paragraph" style:parent-style-name="Normal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223" style:family="paragraph" style:parent-style-name="Normal"/>
    <style:style style:name="T223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224" style:family="paragraph" style:parent-style-name="Normal">
      <style:text-properties style:font-name-complex="Arial"/>
    </style:style>
    <style:style style:name="P225" style:family="paragraph" style:parent-style-name="Normal"/>
    <style:style style:name="T225_1" style:family="text">
      <style:text-properties fo:font-size="11pt" style:font-size-asian="11pt" style:font-name-complex="Arial" fo:language-asian="en" fo:country-asian="GB"/>
    </style:style>
    <style:style style:name="T225_2" style:family="text">
      <style:text-properties fo:font-size="11pt" style:font-size-asian="11pt" style:font-name-complex="Arial" fo:language-asian="en" fo:country-asian="GB"/>
    </style:style>
    <style:style style:name="T225_3" style:family="text">
      <style:text-properties fo:font-size="11pt" style:font-size-asian="11pt" style:font-name-complex="Arial" fo:language-asian="en" fo:country-asian="GB"/>
    </style:style>
    <style:style style:name="T225_4" style:family="text">
      <style:text-properties fo:font-size="11pt" style:font-size-asian="11pt" style:font-name-complex="Arial" fo:language-asian="en" fo:country-asian="GB"/>
    </style:style>
    <style:style style:name="T225_5" style:family="text">
      <style:text-properties fo:font-size="11pt" style:font-size-asian="11pt" style:font-name-complex="Arial" fo:language-asian="en" fo:country-asian="GB"/>
    </style:style>
    <style:style style:name="T225_6" style:family="text">
      <style:text-properties fo:font-size="11pt" style:font-size-asian="11pt" style:font-name-complex="Arial" fo:language-asian="en" fo:country-asian="GB"/>
    </style:style>
    <style:style style:name="T225_7" style:family="text">
      <style:text-properties fo:font-size="11pt" style:font-size-asian="11pt" style:font-name-complex="Arial" fo:language-asian="en" fo:country-asian="GB"/>
    </style:style>
    <style:style style:name="T225_8" style:family="text">
      <style:text-properties fo:font-size="11pt" style:font-size-asian="11pt" style:font-name-complex="Arial" fo:language-asian="en" fo:country-asian="GB"/>
    </style:style>
    <style:style style:name="T225_9" style:family="text">
      <style:text-properties fo:font-size="11pt" style:font-size-asian="11pt" style:font-name-complex="Arial" fo:language-asian="en" fo:country-asian="GB"/>
    </style:style>
    <style:style style:name="T225_10" style:family="text">
      <style:text-properties fo:font-size="11pt" style:font-size-asian="11pt" style:font-name-complex="Arial" fo:language-asian="en" fo:country-asian="GB"/>
    </style:style>
    <style:style style:name="T225_11" style:family="text">
      <style:text-properties fo:font-size="11pt" style:font-size-asian="11pt" style:font-name-complex="Arial" fo:language-asian="en" fo:country-asian="GB"/>
    </style:style>
    <style:style style:name="T225_12" style:family="text">
      <style:text-properties style:text-position="super 58%" fo:font-size="11pt" style:font-size-asian="11pt" style:font-name-complex="Arial" fo:language-asian="en" fo:country-asian="GB"/>
    </style:style>
    <style:style style:name="T225_13" style:family="text">
      <style:text-properties fo:font-size="11pt" style:font-size-asian="11pt" style:font-name-complex="Arial" fo:language-asian="en" fo:country-asian="GB"/>
    </style:style>
    <style:style style:name="T225_14" style:family="text">
      <style:text-properties fo:font-size="11pt" style:font-size-asian="11pt" style:font-name-complex="Arial" fo:language-asian="en" fo:country-asian="GB"/>
    </style:style>
    <style:style style:name="T225_15" style:family="text">
      <style:text-properties fo:font-size="11pt" style:font-size-asian="11pt" style:font-name-complex="Arial" fo:language-asian="en" fo:country-asian="GB"/>
    </style:style>
    <style:style style:name="T225_16" style:family="text">
      <style:text-properties fo:font-size="11pt" style:font-size-asian="11pt" style:font-name-complex="Arial" fo:language-asian="en" fo:country-asian="GB"/>
    </style:style>
    <style:style style:name="T225_17" style:family="text">
      <style:text-properties fo:font-size="11pt" style:font-size-asian="11pt" style:font-name-complex="Arial" fo:language-asian="en" fo:country-asian="GB"/>
    </style:style>
    <style:style style:name="T225_18" style:family="text">
      <style:text-properties fo:font-size="11pt" style:font-size-asian="11pt" style:font-name-complex="Arial" fo:language-asian="en" fo:country-asian="GB"/>
    </style:style>
    <style:style style:name="T225_19" style:family="text">
      <style:text-properties fo:font-size="11pt" style:font-size-asian="11pt" style:font-name-complex="Arial" fo:language-asian="en" fo:country-asian="GB"/>
    </style:style>
    <style:style style:name="T225_20" style:family="text">
      <style:text-properties fo:font-size="11pt" style:font-size-asian="11pt" style:font-name-complex="Arial" fo:language-asian="en" fo:country-asian="GB"/>
    </style:style>
    <style:style style:name="T225_21" style:family="text">
      <style:text-properties fo:font-size="11pt" style:font-size-asian="11pt" style:font-name-complex="Arial" fo:language-asian="en" fo:country-asian="GB"/>
    </style:style>
    <style:style style:name="T225_22" style:family="text">
      <style:text-properties fo:font-size="11pt" style:font-size-asian="11pt" style:font-name-complex="Arial" fo:language-asian="en" fo:country-asian="GB"/>
    </style:style>
    <style:style style:name="T225_23" style:family="text">
      <style:text-properties fo:font-size="11pt" style:font-size-asian="11pt" style:font-name-complex="Arial" fo:language-asian="en" fo:country-asian="GB"/>
    </style:style>
    <style:style style:name="T225_24" style:family="text">
      <style:text-properties fo:font-size="11pt" style:font-size-asian="11pt" style:font-name-complex="Arial" fo:language-asian="en" fo:country-asian="GB"/>
    </style:style>
    <style:style style:name="T225_25" style:family="text">
      <style:text-properties fo:font-size="11pt" style:font-size-asian="11pt" style:font-name-complex="Arial" fo:language-asian="en" fo:country-asian="GB"/>
    </style:style>
    <style:style style:name="T225_26" style:family="text">
      <style:text-properties fo:font-size="11pt" style:font-size-asian="11pt" style:font-name-complex="Arial" fo:language-asian="en" fo:country-asian="GB"/>
    </style:style>
    <style:style style:name="P226" style:family="paragraph" style:parent-style-name="Normal">
      <style:text-properties fo:font-size="11pt" style:font-size-asian="11pt" style:font-name-complex="Arial" fo:language-asian="en" fo:country-asian="GB"/>
    </style:style>
    <style:style style:name="P227" style:family="paragraph" style:parent-style-name="Normal"/>
    <style:style style:name="T227_1" style:family="text">
      <style:text-properties fo:font-size="11pt" style:font-size-asian="11pt" style:font-name-complex="Arial" fo:language-asian="en" fo:country-asian="GB"/>
    </style:style>
    <style:style style:name="T227_2" style:family="text">
      <style:text-properties fo:font-size="11pt" style:font-size-asian="11pt" style:font-name-complex="Arial" fo:language-asian="en" fo:country-asian="GB"/>
    </style:style>
    <style:style style:name="T227_3" style:family="text">
      <style:text-properties fo:font-size="11pt" style:font-size-asian="11pt" style:font-name-complex="Arial" fo:language-asian="en" fo:country-asian="GB"/>
    </style:style>
    <style:style style:name="T227_4" style:family="text">
      <style:text-properties fo:font-size="11pt" style:font-size-asian="11pt" style:font-name-complex="Arial" fo:language-asian="en" fo:country-asian="GB"/>
    </style:style>
    <style:style style:name="T227_5" style:family="text">
      <style:text-properties fo:font-size="11pt" style:font-size-asian="11pt" style:font-name-complex="Arial" fo:language-asian="en" fo:country-asian="GB"/>
    </style:style>
    <style:style style:name="T227_6" style:family="text">
      <style:text-properties fo:font-size="11pt" style:font-size-asian="11pt" style:font-name-complex="Arial" fo:language-asian="en" fo:country-asian="GB"/>
    </style:style>
    <style:style style:name="T227_7" style:family="text">
      <style:text-properties fo:font-size="11pt" style:font-size-asian="11pt" style:font-name-complex="Arial" fo:language-asian="en" fo:country-asian="GB"/>
    </style:style>
    <style:style style:name="T227_8" style:family="text">
      <style:text-properties fo:font-size="11pt" style:font-size-asian="11pt" style:font-name-complex="Arial" fo:language-asian="en" fo:country-asian="GB"/>
    </style:style>
    <style:style style:name="T227_9" style:family="text">
      <style:text-properties fo:font-size="11pt" style:font-size-asian="11pt" style:font-name-complex="Arial" fo:language-asian="en" fo:country-asian="GB"/>
    </style:style>
    <style:style style:name="T227_10" style:family="text">
      <style:text-properties fo:font-size="11pt" style:font-size-asian="11pt" style:font-name-complex="Arial" fo:language-asian="en" fo:country-asian="GB"/>
    </style:style>
    <style:style style:name="T227_11" style:family="text">
      <style:text-properties fo:font-size="11pt" style:font-size-asian="11pt" style:font-name-complex="Arial" fo:language-asian="en" fo:country-asian="GB"/>
    </style:style>
    <style:style style:name="P228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29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30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31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32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33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34" style:family="paragraph" style:parent-style-name="Normal">
      <style:paragraph-properties fo:break-before="page" fo:line-height="108%" fo:margin-bottom="0.282cm"/>
    </style:style>
    <style:style style:name="P235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3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36_1" style:family="text">
      <style:text-properties fo:font-style="normal" style:font-style-asian="normal"/>
    </style:style>
    <style:style style:name="T236_2" style:family="text">
      <style:text-properties fo:font-style="normal" style:font-style-asian="normal"/>
    </style:style>
    <style:style style:name="P237" style:family="paragraph" style:parent-style-name="Normal">
      <style:text-properties fo:font-size="11pt" style:font-size-asian="11pt" style:font-size-complex="11pt"/>
    </style:style>
    <style:style style:name="Table7" style:family="table">
      <style:table-properties table:align="left" style:width="16.503cm" fo:margin-left="-0.259cm"/>
    </style:style>
    <style:style style:name="Column27" style:family="table-column">
      <style:table-column-properties style:column-width="3.013cm"/>
    </style:style>
    <style:style style:name="Column28" style:family="table-column">
      <style:table-column-properties style:column-width="1.087cm"/>
    </style:style>
    <style:style style:name="Column29" style:family="table-column">
      <style:table-column-properties style:column-width="1.653cm"/>
    </style:style>
    <style:style style:name="Column30" style:family="table-column">
      <style:table-column-properties style:column-width="5.791cm"/>
    </style:style>
    <style:style style:name="Column31" style:family="table-column">
      <style:table-column-properties style:column-width="4.96cm"/>
    </style:style>
    <style:style style:name="Row27" style:family="table-row">
      <style:table-row-properties style:min-row-height="0.863cm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8" style:family="table-row">
      <style:table-row-properties style:min-row-height="0.612cm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43_2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9" style:family="table-row">
      <style:table-row-properties style:min-row-height="0.609cm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8" style:family="paragraph" style:parent-style-name="Normal">
      <style:text-properties fo:font-weight="bold" style:font-weight-asian="bold"/>
    </style:style>
    <style:style style:name="Table8" style:family="table">
      <style:table-properties table:align="left" style:width="16.494cm" fo:margin-left="0cm"/>
    </style:style>
    <style:style style:name="Column32" style:family="table-column">
      <style:table-column-properties style:column-width="5.493cm"/>
    </style:style>
    <style:style style:name="Column33" style:family="table-column">
      <style:table-column-properties style:column-width="5.5cm"/>
    </style:style>
    <style:style style:name="Column34" style:family="table-column">
      <style:table-column-properties style:column-width="5.502cm"/>
    </style:style>
    <style:style style:name="Row30" style:family="table-row">
      <style:table-row-properties style:min-row-height="0.482cm"/>
    </style:style>
    <style:style style:name="Cell110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1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2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1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2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8" style:family="paragraph" style:parent-style-name="Normal">
      <style:paragraph-properties fo:text-align="justify"/>
    </style:style>
    <style:style style:name="T25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58_2" style:family="text">
      <style:text-properties fo:font-size="11pt" style:font-size-asian="11pt" style:font-name-complex="Arial" style:font-size-complex="10pt"/>
    </style:style>
    <style:style style:name="P259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fo:font-size="11pt" style:font-size-asian="11pt" style:font-name-complex="Arial" style:font-size-complex="11pt"/>
    </style:style>
    <style:style style:name="T260_2" style:family="text">
      <style:text-properties fo:font-size="11pt" style:font-size-asian="11pt" style:font-name-complex="Arial" style:font-size-complex="11pt"/>
    </style:style>
    <style:style style:name="T260_3" style:family="text">
      <style:text-properties fo:font-size="11pt" style:font-size-asian="11pt" style:font-name-complex="Arial" style:font-size-complex="11pt"/>
    </style:style>
    <style:style style:name="T260_4" style:family="text">
      <style:text-properties fo:font-size="11pt" style:font-size-asian="11pt" style:font-name-complex="Arial" style:font-size-complex="11pt" style:font-weight-complex="bold"/>
    </style:style>
    <style:style style:name="T260_5" style:family="text">
      <style:text-properties fo:font-size="11pt" style:font-size-asian="11pt" style:font-name-complex="Arial" style:font-size-complex="11pt" style:font-weight-complex="bold"/>
    </style:style>
    <style:style style:name="T260_6" style:family="text">
      <style:text-properties fo:font-size="11pt" style:font-size-asian="11pt" style:font-name-complex="Arial" style:font-size-complex="11pt"/>
    </style:style>
    <style:style style:name="T260_7" style:family="text">
      <style:text-properties fo:font-size="11pt" style:font-size-asian="11pt" style:font-name-complex="Arial" style:font-size-complex="11pt" style:font-weight-complex="bold"/>
    </style:style>
    <style:style style:name="T260_8" style:family="text">
      <style:text-properties fo:font-size="11pt" style:font-size-asian="11pt" style:font-name-complex="Arial" style:font-size-complex="11pt" style:font-weight-complex="bold"/>
    </style:style>
    <style:style style:name="T260_9" style:family="text">
      <style:text-properties fo:font-size="11pt" style:font-size-asian="11pt" style:font-name-complex="Arial" style:font-size-complex="11pt" style:font-weight-complex="bold"/>
    </style:style>
    <style:style style:name="T260_10" style:family="text">
      <style:text-properties fo:font-size="11pt" style:font-size-asian="11pt" style:font-name-complex="Arial" style:font-size-complex="11pt" style:font-weight-complex="bold"/>
    </style:style>
    <style:style style:name="T260_11" style:family="text">
      <style:text-properties fo:font-size="11pt" style:font-size-asian="11pt" style:font-name-complex="Arial" style:font-size-complex="11pt"/>
    </style:style>
    <style:style style:name="T260_12" style:family="text">
      <style:text-properties fo:font-size="11pt" style:font-size-asian="11pt" style:font-name-complex="Arial" style:font-size-complex="11pt" style:font-weight-complex="bold"/>
    </style:style>
    <style:style style:name="P26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62" style:family="paragraph" style:parent-style-name="Normal">
      <style:paragraph-properties fo:text-align="justify"/>
    </style:style>
    <style:style style:name="T262_1" style:family="text">
      <style:text-properties fo:font-size="11pt" style:font-size-asian="11pt" style:font-name-complex="Arial" style:font-size-complex="11pt"/>
    </style:style>
    <style:style style:name="T262_2" style:family="text">
      <style:text-properties fo:font-size="11pt" style:font-size-asian="11pt" style:font-name-complex="Arial" style:font-size-complex="11pt"/>
    </style:style>
    <style:style style:name="T262_3" style:family="text">
      <style:text-properties fo:font-size="11pt" style:font-size-asian="11pt" style:font-name-complex="Arial" style:font-size-complex="11pt"/>
    </style:style>
    <style:style style:name="T262_4" style:family="text">
      <style:text-properties fo:font-size="11pt" style:font-size-asian="11pt" style:font-name-complex="Arial" style:font-size-complex="11pt"/>
    </style:style>
    <style:style style:name="T262_5" style:family="text">
      <style:text-properties fo:font-size="11pt" style:font-size-asian="11pt" style:font-name-complex="Arial" style:font-size-complex="11pt"/>
    </style:style>
    <style:style style:name="T262_6" style:family="text">
      <style:text-properties fo:font-size="11pt" style:font-size-asian="11pt" style:font-name-complex="Arial" style:font-size-complex="11pt"/>
    </style:style>
    <style:style style:name="T262_7" style:family="text">
      <style:text-properties fo:font-size="11pt" style:font-size-asian="11pt" style:font-name-complex="Arial" style:font-size-complex="11pt"/>
    </style:style>
    <style:style style:name="T262_8" style:family="text">
      <style:text-properties fo:font-size="11pt" style:font-size-asian="11pt" style:font-name-complex="Arial" style:font-size-complex="11pt"/>
    </style:style>
    <style:style style:name="T262_9" style:family="text">
      <style:text-properties fo:font-size="11pt" style:font-size-asian="11pt" style:font-name-complex="Arial" style:font-size-complex="11pt"/>
    </style:style>
    <style:style style:name="T262_10" style:family="text">
      <style:text-properties fo:font-size="11pt" style:font-size-asian="11pt" style:font-name-complex="Arial" style:font-size-complex="11pt"/>
    </style:style>
    <style:style style:name="P26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64" style:family="paragraph" style:parent-style-name="Normal">
      <style:paragraph-properties fo:text-align="justify"/>
    </style:style>
    <style:style style:name="T264_1" style:family="text">
      <style:text-properties fo:font-size="11pt" style:font-size-asian="11pt" style:font-name-complex="Arial" style:font-size-complex="11pt"/>
    </style:style>
    <style:style style:name="T264_2" style:family="text">
      <style:text-properties fo:font-size="11pt" style:font-size-asian="11pt" style:font-name-complex="Arial" style:font-size-complex="11pt"/>
    </style:style>
    <style:style style:name="T264_3" style:family="text">
      <style:text-properties fo:font-size="11pt" style:font-size-asian="11pt" style:font-name-complex="Arial" style:font-size-complex="11pt"/>
    </style:style>
    <style:style style:name="T264_4" style:family="text">
      <style:text-properties fo:font-size="11pt" style:font-size-asian="11pt" style:font-name-complex="Arial" style:font-size-complex="11pt"/>
    </style:style>
    <style:style style:name="T264_5" style:family="text">
      <style:text-properties fo:font-size="11pt" style:font-size-asian="11pt" style:font-name-complex="Arial" style:font-size-complex="11pt"/>
    </style:style>
    <style:style style:name="T264_6" style:family="text">
      <style:text-properties fo:font-size="11pt" style:font-size-asian="11pt" style:font-name-complex="Arial" style:font-size-complex="11pt"/>
    </style:style>
    <style:style style:name="T264_7" style:family="text">
      <style:text-properties fo:font-size="11pt" style:font-size-asian="11pt" style:font-name-complex="Arial" style:font-size-complex="11pt"/>
    </style:style>
    <style:style style:name="T264_8" style:family="text">
      <style:text-properties fo:font-size="11pt" style:font-size-asian="11pt" style:font-name-complex="Arial" style:font-size-complex="11pt"/>
    </style:style>
    <style:style style:name="T264_9" style:family="text">
      <style:text-properties fo:font-size="11pt" style:font-size-asian="11pt" style:font-name-complex="Arial" style:font-size-complex="11pt"/>
    </style:style>
    <style:style style:name="T264_10" style:family="text">
      <style:text-properties fo:font-size="11pt" style:font-size-asian="11pt" style:font-name-complex="Arial" style:font-size-complex="11pt"/>
    </style:style>
    <style:style style:name="T264_11" style:family="text">
      <style:text-properties fo:color="#000000" fo:font-size="11pt" style:font-size-asian="11pt" style:font-name-complex="Arial" style:font-size-complex="11pt"/>
    </style:style>
    <style:style style:name="T264_12" style:family="text">
      <style:text-properties fo:color="#000000" fo:font-size="11pt" style:font-size-asian="11pt" style:font-name-complex="Arial" style:font-size-complex="11pt"/>
    </style:style>
    <style:style style:name="T264_13" style:family="text">
      <style:text-properties fo:color="#000000" fo:font-size="11pt" style:font-size-asian="11pt" style:font-name-complex="Arial" style:font-size-complex="11pt"/>
    </style:style>
    <style:style style:name="T264_14" style:family="text">
      <style:text-properties fo:color="#000000" fo:font-size="11pt" style:font-size-asian="11pt" style:font-name-complex="Arial" style:font-size-complex="11pt"/>
    </style:style>
    <style:style style:name="T264_15" style:family="text">
      <style:text-properties fo:color="#000000" fo:font-size="11pt" style:font-size-asian="11pt" style:font-name-complex="Arial" style:font-size-complex="11pt"/>
    </style:style>
    <style:style style:name="T264_16" style:family="text">
      <style:text-properties fo:color="#000000" fo:font-size="11pt" style:font-size-asian="11pt" style:font-name-complex="Arial" style:font-size-complex="11pt"/>
    </style:style>
    <style:style style:name="T264_17" style:family="text">
      <style:text-properties fo:color="#000000" fo:font-size="11pt" style:font-size-asian="11pt" style:font-name-complex="Arial" style:font-size-complex="11pt"/>
    </style:style>
    <style:style style:name="T264_18" style:family="text">
      <style:text-properties fo:color="#000000" fo:font-size="11pt" style:font-size-asian="11pt" style:font-name-complex="Arial" style:font-size-complex="11pt"/>
    </style:style>
    <style:style style:name="T264_19" style:family="text">
      <style:text-properties fo:color="#000000" fo:font-size="11pt" style:font-size-asian="11pt" style:font-name-complex="Arial" style:font-size-complex="11pt"/>
    </style:style>
    <style:style style:name="T264_20" style:family="text">
      <style:text-properties fo:color="#000000" fo:font-size="11pt" style:font-size-asian="11pt" style:font-name-complex="Arial" style:font-size-complex="11pt"/>
    </style:style>
    <style:style style:name="T264_21" style:family="text">
      <style:text-properties fo:color="#000000" fo:font-size="11pt" style:font-size-asian="11pt" style:font-name-complex="Arial" style:font-size-complex="11pt"/>
    </style:style>
    <style:style style:name="T264_22" style:family="text">
      <style:text-properties fo:color="#000000" fo:font-size="11pt" style:font-size-asian="11pt" style:font-name-complex="Arial" style:font-size-complex="11pt"/>
    </style:style>
    <style:style style:name="T264_23" style:family="text">
      <style:text-properties fo:font-size="11pt" style:font-size-asian="11pt" style:font-name-complex="Arial" style:font-size-complex="11pt" style:font-weight-complex="bold"/>
    </style:style>
    <style:style style:name="T264_24" style:family="text">
      <style:text-properties fo:font-size="11pt" style:font-size-asian="11pt" style:font-name-complex="Arial" style:font-size-complex="11pt"/>
    </style:style>
    <style:style style:name="T264_25" style:family="text">
      <style:text-properties fo:font-size="11pt" style:font-size-asian="11pt" style:font-name-complex="Arial" style:font-size-complex="11pt"/>
    </style:style>
    <style:style style:name="T264_26" style:family="text">
      <style:text-properties fo:font-size="11pt" style:font-size-asian="11pt" style:font-name-complex="Arial" style:font-size-complex="11pt"/>
    </style:style>
    <style:style style:name="T264_27" style:family="text">
      <style:text-properties fo:font-size="11pt" style:font-size-asian="11pt" style:font-name-complex="Arial" style:font-size-complex="11pt"/>
    </style:style>
    <style:style style:name="T264_28" style:family="text">
      <style:text-properties fo:font-size="11pt" style:font-size-asian="11pt" style:font-name-complex="Arial" style:font-size-complex="11pt"/>
    </style:style>
    <style:style style:name="P26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66" style:family="paragraph" style:parent-style-name="Normal">
      <style:paragraph-properties fo:text-align="justify"/>
    </style:style>
    <style:style style:name="T266_1" style:family="text">
      <style:text-properties fo:font-size="11pt" style:font-size-asian="11pt" style:font-name-complex="Arial" style:font-size-complex="11pt" style:font-weight-complex="bold"/>
    </style:style>
    <style:style style:name="T266_2" style:family="text">
      <style:text-properties fo:font-size="11pt" style:font-size-asian="11pt" style:font-name-complex="Arial" style:font-size-complex="11pt" style:font-weight-complex="bold"/>
    </style:style>
    <style:style style:name="T266_3" style:family="text">
      <style:text-properties fo:font-size="11pt" style:font-size-asian="11pt" style:font-name-complex="Arial" style:font-size-complex="11pt" style:font-weight-complex="bold"/>
    </style:style>
    <style:style style:name="T266_4" style:family="text">
      <style:text-properties fo:font-size="11pt" style:font-size-asian="11pt" style:font-name-complex="Arial" style:font-size-complex="11pt" style:font-weight-complex="bold"/>
    </style:style>
    <style:style style:name="T266_5" style:family="text">
      <style:text-properties fo:font-size="11pt" style:font-size-asian="11pt" style:font-name-complex="Arial" style:font-size-complex="11pt" style:font-weight-complex="bold"/>
    </style:style>
    <style:style style:name="T266_6" style:family="text">
      <style:text-properties fo:font-size="11pt" style:font-size-asian="11pt" style:font-name-complex="Arial" style:font-size-complex="11pt" style:font-weight-complex="bold"/>
    </style:style>
    <style:style style:name="T266_7" style:family="text">
      <style:text-properties fo:font-size="11pt" style:font-size-asian="11pt" style:font-name-complex="Arial" style:font-size-complex="11pt" style:font-weight-complex="bold"/>
    </style:style>
    <style:style style:name="T266_8" style:family="text">
      <style:text-properties fo:font-size="11pt" style:font-size-asian="11pt" style:font-name-complex="Arial" style:font-size-complex="11pt" style:font-weight-complex="bold"/>
    </style:style>
    <style:style style:name="T266_9" style:family="text">
      <style:text-properties fo:font-size="11pt" style:font-size-asian="11pt" style:font-name-complex="Arial" style:font-size-complex="11pt" style:font-weight-complex="bold"/>
    </style:style>
    <style:style style:name="T266_10" style:family="text">
      <style:text-properties fo:font-size="11pt" style:font-size-asian="11pt" style:font-name-complex="Arial" style:font-size-complex="11pt" style:font-weight-complex="bold"/>
    </style:style>
    <style:style style:name="T266_11" style:family="text">
      <style:text-properties fo:font-size="11pt" style:font-size-asian="11pt" style:font-name-complex="Arial" style:font-size-complex="11pt" style:font-weight-complex="bold"/>
    </style:style>
    <style:style style:name="T266_12" style:family="text">
      <style:text-properties fo:font-size="11pt" style:font-size-asian="11pt" style:font-name-complex="Arial" style:font-size-complex="11pt" style:font-weight-complex="bold"/>
    </style:style>
    <style:style style:name="P26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68" style:family="paragraph" style:parent-style-name="Normal">
      <style:paragraph-properties fo:text-align="justify"/>
    </style:style>
    <style:style style:name="T268_1" style:family="text">
      <style:text-properties fo:font-size="11pt" style:font-size-asian="11pt" style:font-name-complex="Arial" style:font-size-complex="11pt" style:font-weight-complex="bold"/>
    </style:style>
    <style:style style:name="T268_2" style:family="text">
      <style:text-properties fo:font-size="11pt" style:font-size-asian="11pt" style:font-name-complex="Arial" style:font-size-complex="11pt" style:font-weight-complex="bold"/>
    </style:style>
    <style:style style:name="T268_3" style:family="text">
      <style:text-properties fo:font-size="11pt" style:font-size-asian="11pt" style:font-name-complex="Arial" style:font-size-complex="11pt" style:font-weight-complex="bold"/>
    </style:style>
    <style:style style:name="T268_4" style:family="text">
      <style:text-properties fo:font-size="11pt" style:font-size-asian="11pt" style:font-name-complex="Arial" style:font-size-complex="11pt" style:font-weight-complex="bold"/>
    </style:style>
    <style:style style:name="T268_5" style:family="text">
      <style:text-properties fo:font-size="11pt" style:font-size-asian="11pt" style:font-name-complex="Arial" style:font-size-complex="11pt" style:font-weight-complex="bold"/>
    </style:style>
    <style:style style:name="T268_6" style:family="text">
      <style:text-properties fo:font-size="11pt" style:font-size-asian="11pt" style:font-name-complex="Arial" style:font-size-complex="11pt" style:font-weight-complex="bold"/>
    </style:style>
    <style:style style:name="T268_7" style:family="text">
      <style:text-properties fo:font-size="11pt" style:font-size-asian="11pt" style:font-name-complex="Arial" style:font-size-complex="11pt" style:font-weight-complex="bold"/>
    </style:style>
    <style:style style:name="T268_8" style:family="text">
      <style:text-properties fo:font-size="11pt" style:font-size-asian="11pt" style:font-name-complex="Arial" style:font-size-complex="11pt" style:font-weight-complex="bold"/>
    </style:style>
    <style:style style:name="P26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70" style:family="paragraph" style:parent-style-name="Normal">
      <style:paragraph-properties fo:text-align="justify"/>
    </style:style>
    <style:style style:name="T270_1" style:family="text">
      <style:text-properties fo:font-size="11pt" style:font-size-asian="11pt" style:font-size-complex="11pt" fo:font-weight="bold" style:font-weight-asian="bold"/>
    </style:style>
    <style:style style:name="T270_2" style:family="text">
      <style:text-properties fo:font-size="11pt" style:font-size-asian="11pt" style:font-size-complex="11pt" fo:font-weight="bold" style:font-weight-asian="bold"/>
    </style:style>
    <style:style style:name="T270_3" style:family="text">
      <style:text-properties fo:font-size="11pt" style:font-size-asian="11pt" style:font-size-complex="11pt" fo:font-weight="bold" style:font-weight-asian="bold"/>
    </style:style>
    <style:style style:name="T270_4" style:family="text">
      <style:text-properties fo:font-size="11pt" style:font-size-asian="11pt" style:font-size-complex="11pt" fo:font-weight="bold" style:font-weight-asian="bold"/>
    </style:style>
    <style:style style:name="T270_5" style:family="text">
      <style:text-properties fo:font-size="11pt" style:font-size-asian="11pt" style:font-size-complex="11pt" fo:font-weight="bold" style:font-weight-asian="bold"/>
    </style:style>
    <style:style style:name="T270_6" style:family="text">
      <style:text-properties fo:font-size="11pt" style:font-size-asian="11pt" style:font-size-complex="11pt" fo:font-weight="bold" style:font-weight-asian="bold"/>
    </style:style>
    <style:style style:name="T270_7" style:family="text">
      <style:text-properties fo:font-size="11pt" style:font-size-asian="11pt" style:font-size-complex="11pt" fo:font-weight="bold" style:font-weight-asian="bold"/>
    </style:style>
    <style:style style:name="P271" style:family="paragraph" style:parent-style-name="Normal">
      <style:text-properties fo:font-size="10pt" style:font-size-asian="10pt" style:font-name-complex="Arial" style:font-size-complex="10pt"/>
    </style:style>
    <style:style style:name="P272" style:family="paragraph" style:parent-style-name="Normal"/>
    <style:style style:name="T272_1" style:family="text">
      <style:text-properties fo:font-size="11pt" style:font-size-asian="11pt" style:font-name-complex="Arial" style:font-size-complex="11pt"/>
    </style:style>
    <style:style style:name="T272_2" style:family="text">
      <style:text-properties fo:font-size="11pt" style:font-size-asian="11pt" style:font-name-complex="Arial" style:font-size-complex="11pt"/>
    </style:style>
    <style:style style:name="T272_3" style:family="text">
      <style:text-properties fo:font-size="11pt" style:font-size-asian="11pt" style:font-name-complex="Arial" style:font-size-complex="11pt"/>
    </style:style>
    <style:style style:name="T272_4" style:family="text">
      <style:text-properties fo:font-size="11pt" style:font-size-asian="11pt" style:font-name-complex="Arial" style:font-size-complex="11pt"/>
    </style:style>
    <style:style style:name="T272_5" style:family="text">
      <style:text-properties fo:font-size="11pt" style:font-size-asian="11pt" style:font-name-complex="Arial" style:font-size-complex="11pt"/>
    </style:style>
    <style:style style:name="T272_6" style:family="text">
      <style:text-properties fo:font-size="11pt" style:font-size-asian="11pt" style:font-name-complex="Arial" style:font-size-complex="11pt"/>
    </style:style>
    <style:style style:name="T272_7" style:family="text">
      <style:text-properties fo:font-size="11pt" style:font-size-asian="11pt" style:font-name-complex="Arial" style:font-size-complex="11pt"/>
    </style:style>
    <style:style style:name="T272_8" style:family="text">
      <style:text-properties fo:font-size="11pt" style:font-size-asian="11pt" style:font-name-complex="Arial" style:font-size-complex="11pt"/>
    </style:style>
    <style:style style:name="T272_9" style:family="text">
      <style:text-properties fo:font-size="11pt" style:font-size-asian="11pt" style:font-name-complex="Arial" style:font-size-complex="11pt"/>
    </style:style>
    <style:style style:name="T272_10" style:family="text">
      <style:text-properties fo:font-size="11pt" style:font-size-asian="11pt" style:font-name-complex="Arial" style:font-size-complex="11pt"/>
    </style:style>
    <style:style style:name="T272_11" style:family="text">
      <style:text-properties fo:font-size="11pt" style:font-size-asian="11pt" style:font-name-complex="Arial" style:font-size-complex="11pt"/>
    </style:style>
    <style:style style:name="T272_12" style:family="text">
      <style:text-properties fo:font-size="11pt" style:font-size-asian="11pt" style:font-name-complex="Arial" style:font-size-complex="11pt"/>
    </style:style>
    <style:style style:name="T272_13" style:family="text">
      <style:text-properties fo:font-size="11pt" style:font-size-asian="11pt" style:font-name-complex="Arial" style:font-size-complex="11pt"/>
    </style:style>
    <style:style style:name="T272_14" style:family="text">
      <style:text-properties fo:font-size="11pt" style:font-size-asian="11pt" style:font-name-complex="Arial" style:font-size-complex="11pt"/>
    </style:style>
    <style:style style:name="P273" style:family="paragraph" style:parent-style-name="Normal">
      <style:text-properties fo:font-size="10pt" style:font-size-asian="10pt" style:font-name-complex="Arial" style:font-size-complex="10pt"/>
    </style:style>
    <style:style style:name="P274" style:family="paragraph" style:parent-style-name="Normal">
      <style:paragraph-properties fo:text-align="justify"/>
    </style:style>
    <style:style style:name="T27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9" style:family="table">
      <style:table-properties table:align="left" style:width="15.903cm" fo:margin-left="0cm"/>
    </style:style>
    <style:style style:name="Column35" style:family="table-column">
      <style:table-column-properties style:column-width="10.243cm"/>
    </style:style>
    <style:style style:name="Column36" style:family="table-column">
      <style:table-column-properties style:column-width="5.66cm"/>
    </style:style>
    <style:style style:name="Row33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4" style:family="table-row"/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justify" fo:line-height="100%" fo:margin-bottom="0cm"/>
    </style:style>
    <style:style style:name="T27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79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8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5" style:family="table-row"/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justify" fo:line-height="100%" fo:margin-bottom="0cm"/>
    </style:style>
    <style:style style:name="T28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8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6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 fo:line-height="100%" fo:margin-bottom="0cm"/>
    </style:style>
    <style:style style:name="T28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8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8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8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8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286" style:family="paragraph" style:parent-style-name="Normal">
      <style:text-properties fo:font-size="11pt" style:font-size-asian="11pt" style:font-size-complex="11pt"/>
    </style:style>
    <style:style style:name="P287" style:family="paragraph" style:parent-style-name="Normal"/>
    <style:style style:name="T287_1" style:family="text">
      <style:text-properties fo:font-size="11pt" style:font-size-asian="11pt" style:font-size-complex="11pt" fo:font-weight="bold" style:font-weight-asian="bold" style:font-weight-complex="bold"/>
    </style:style>
    <style:style style:name="T287_2" style:family="text">
      <style:text-properties fo:font-size="11pt" style:font-size-asian="11pt" style:font-size-complex="11pt" fo:font-weight="bold" style:font-weight-asian="bold" style:font-weight-complex="bold"/>
    </style:style>
    <style:style style:name="P288" style:family="paragraph" style:parent-style-name="List_20_Paragraph">
      <style:text-properties fo:font-size="11pt" style:font-size-asian="11pt" style:font-size-complex="11pt"/>
    </style:style>
    <style:style style:name="T288_1" style:family="text">
      <style:text-properties fo:font-size="11pt" style:font-size-asian="11pt" style:font-size-complex="11pt"/>
    </style:style>
    <style:style style:name="T288_2" style:family="text">
      <style:text-properties fo:font-size="11pt" style:font-size-asian="11pt" style:font-size-complex="11pt"/>
    </style:style>
    <style:style style:name="T288_3" style:family="text">
      <style:text-properties fo:font-size="11pt" style:font-size-asian="11pt" style:font-size-complex="11pt"/>
    </style:style>
    <style:style style:name="T288_4" style:family="text">
      <style:text-properties fo:font-size="11pt" style:font-size-asian="11pt" style:font-size-complex="11pt"/>
    </style:style>
    <style:style style:name="T288_5" style:family="text">
      <style:text-properties fo:font-size="11pt" style:font-size-asian="11pt" style:font-size-complex="11pt"/>
    </style:style>
    <style:style style:name="T288_6" style:family="text">
      <style:text-properties fo:font-size="11pt" style:font-size-asian="11pt" style:font-size-complex="11pt"/>
    </style:style>
    <style:style style:name="P289" style:family="paragraph" style:parent-style-name="List_20_Paragraph">
      <style:text-properties fo:font-size="11pt" style:font-size-asian="11pt" style:font-size-complex="11pt"/>
    </style:style>
    <style:style style:name="T289_1" style:family="text">
      <style:text-properties fo:font-size="11pt" style:font-size-asian="11pt" style:font-size-complex="11pt" style:text-underline-style="solid" style:text-underline-color="font-color"/>
    </style:style>
    <style:style style:name="T289_2" style:family="text">
      <style:text-properties fo:font-size="11pt" style:font-size-asian="11pt" style:font-size-complex="11pt"/>
    </style:style>
    <style:style style:name="T289_3" style:family="text">
      <style:text-properties fo:font-size="11pt" style:font-size-asian="11pt" style:font-size-complex="11pt"/>
    </style:style>
    <style:style style:name="T289_4" style:family="text">
      <style:text-properties fo:font-size="11pt" style:font-size-asian="11pt" style:font-size-complex="11pt"/>
    </style:style>
    <style:style style:name="T289_5" style:family="text">
      <style:text-properties fo:font-size="11pt" style:font-size-asian="11pt" style:font-size-complex="11pt"/>
    </style:style>
    <style:style style:name="T289_6" style:family="text">
      <style:text-properties fo:font-size="11pt" style:font-size-asian="11pt" style:font-size-complex="11pt"/>
    </style:style>
    <style:style style:name="P290" style:family="paragraph" style:parent-style-name="Normal">
      <style:text-properties fo:font-size="10pt" style:font-size-asian="10pt" style:font-size-complex="11pt"/>
    </style:style>
    <style:style style:name="P291" style:family="paragraph" style:parent-style-name="Normal">
      <style:text-properties fo:font-size="10pt" style:font-size-asian="10pt" style:font-size-complex="11pt"/>
    </style:style>
    <style:style style:name="P292" style:family="paragraph" style:parent-style-name="Normal">
      <style:text-properties fo:font-size="10pt" style:font-size-asian="10pt" style:font-size-complex="11pt"/>
    </style:style>
    <style:style style:name="P293" style:family="paragraph" style:parent-style-name="Normal">
      <style:text-properties fo:font-size="10pt" style:font-size-asian="10pt" style:font-size-complex="11pt"/>
    </style:style>
    <style:style style:name="P294" style:family="paragraph" style:parent-style-name="Normal">
      <style:text-properties fo:font-size="10pt" style:font-size-asian="10pt" style:font-size-complex="11pt"/>
    </style:style>
    <style:style style:name="P295" style:family="paragraph" style:parent-style-name="Normal">
      <style:text-properties fo:font-size="10pt" style:font-size-asian="10pt" style:font-size-complex="11pt"/>
    </style:style>
    <style:style style:name="P296" style:family="paragraph" style:parent-style-name="Normal">
      <style:text-properties fo:font-size="10pt" style:font-size-asian="10pt" style:font-size-complex="11pt"/>
    </style:style>
    <style:style style:name="P297" style:family="paragraph" style:parent-style-name="Normal">
      <style:text-properties fo:font-size="10pt" style:font-size-asian="10pt" style:font-size-complex="11pt"/>
    </style:style>
    <style:style style:name="P298" style:family="paragraph" style:parent-style-name="Normal">
      <style:text-properties fo:font-size="10pt" style:font-size-asian="10pt" style:font-size-complex="11pt"/>
    </style:style>
    <style:style style:name="P299" style:family="paragraph" style:parent-style-name="Normal">
      <style:text-properties fo:font-size="10pt" style:font-size-asian="10pt" style:font-size-complex="11pt"/>
    </style:style>
    <style:style style:name="P300" style:family="paragraph" style:parent-style-name="Normal">
      <style:text-properties fo:font-size="10pt" style:font-size-asian="10pt" style:font-size-complex="11pt"/>
    </style:style>
    <style:style style:name="P301" style:family="paragraph" style:parent-style-name="Normal">
      <style:text-properties fo:font-size="10pt" style:font-size-asian="10pt" style:font-size-complex="11pt"/>
    </style:style>
    <style:style style:name="P302" style:family="paragraph" style:parent-style-name="Normal">
      <style:text-properties fo:font-size="10pt" style:font-size-asian="10pt" style:font-size-complex="11pt"/>
    </style:style>
    <style:style style:name="P303" style:family="paragraph" style:parent-style-name="Normal">
      <style:text-properties fo:font-size="10pt" style:font-size-asian="10pt" style:font-size-complex="11pt"/>
    </style:style>
    <style:style style:name="P304" style:family="paragraph" style:parent-style-name="Normal">
      <style:text-properties fo:font-size="10pt" style:font-size-asian="10pt" style:font-size-complex="11pt"/>
    </style:style>
    <style:style style:name="P305" style:family="paragraph" style:parent-style-name="Normal">
      <style:text-properties fo:font-size="10pt" style:font-size-asian="10pt" style:font-size-complex="11pt"/>
    </style:style>
    <style:style style:name="P306" style:family="paragraph" style:parent-style-name="Normal">
      <style:text-properties fo:font-size="10pt" style:font-size-asian="10pt" style:font-size-complex="11pt"/>
    </style:style>
    <style:style style:name="P307" style:family="paragraph" style:parent-style-name="Normal">
      <style:text-properties fo:font-size="10pt" style:font-size-asian="10pt" style:font-size-complex="11pt"/>
    </style:style>
    <style:style style:name="P308" style:family="paragraph" style:parent-style-name="Normal">
      <style:text-properties fo:font-size="10pt" style:font-size-asian="10pt" style:font-size-complex="11pt"/>
    </style:style>
    <style:style style:name="P309" style:family="paragraph" style:parent-style-name="Normal">
      <style:text-properties fo:font-size="10pt" style:font-size-asian="10pt" style:font-size-complex="11pt"/>
    </style:style>
    <style:style style:name="P310" style:family="paragraph" style:parent-style-name="Normal">
      <style:text-properties fo:font-size="10pt" style:font-size-asian="10pt" style:font-size-complex="11pt"/>
    </style:style>
    <style:style style:name="P311" style:family="paragraph" style:parent-style-name="Normal">
      <style:text-properties fo:font-size="10pt" style:font-size-asian="10pt" style:font-size-complex="11pt"/>
    </style:style>
    <style:style style:name="Table10" style:family="table">
      <style:table-properties table:align="left" style:width="16.503cm" fo:margin-left="-0.259cm"/>
    </style:style>
    <style:style style:name="Column37" style:family="table-column">
      <style:table-column-properties style:column-width="3.013cm"/>
    </style:style>
    <style:style style:name="Column38" style:family="table-column">
      <style:table-column-properties style:column-width="1.087cm"/>
    </style:style>
    <style:style style:name="Column39" style:family="table-column">
      <style:table-column-properties style:column-width="1.653cm"/>
    </style:style>
    <style:style style:name="Column40" style:family="table-column">
      <style:table-column-properties style:column-width="5.791cm"/>
    </style:style>
    <style:style style:name="Column41" style:family="table-column">
      <style:table-column-properties style:column-width="4.96cm"/>
    </style:style>
    <style:style style:name="Row37" style:family="table-row">
      <style:table-row-properties style:min-row-height="0.863cm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8" style:family="table-row">
      <style:table-row-properties style:min-row-height="0.612cm"/>
    </style:style>
    <style:style style:name="Cell1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9" style:family="table-row">
      <style:table-row-properties style:min-row-height="0.609cm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1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2" style:family="paragraph" style:parent-style-name="Normal">
      <style:text-properties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2" style:family="table-column">
      <style:table-column-properties style:column-width="6.743cm"/>
    </style:style>
    <style:style style:name="Column43" style:family="table-column">
      <style:table-column-properties style:column-width="4.75cm"/>
    </style:style>
    <style:style style:name="Column44" style:family="table-column">
      <style:table-column-properties style:column-width="5.001cm"/>
    </style:style>
    <style:style style:name="Row40" style:family="table-row">
      <style:table-row-properties style:min-row-height="0.482cm"/>
    </style:style>
    <style:style style:name="Cell137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8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9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1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1" style:family="paragraph" style:parent-style-name="List_20_Paragraph">
      <style:paragraph-properties fo:text-indent="-0.499cm" fo:line-height="100%" fo:margin-bottom="0.423cm" fo:margin-left="0.568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2" style:family="paragraph" style:parent-style-name="List_20_Paragraph">
      <style:paragraph-properties fo:text-indent="-0.499cm" fo:line-height="100%" fo:margin-bottom="0.423cm" fo:margin-left="0.568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3" style:family="paragraph" style:parent-style-name="List_20_Paragraph">
      <style:paragraph-properties fo:text-indent="-0.499cm" fo:line-height="100%" fo:margin-bottom="0.423cm" fo:margin-left="0.568cm"/>
    </style:style>
    <style:style style:name="T3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2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 fo:margin-right="0.058cm"/>
    </style:style>
    <style:style style:name="T3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5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5_3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5_4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5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5_6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5_7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5_8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5_9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9" style:family="paragraph" style:parent-style-name="Normal">
      <style:paragraph-properties fo:text-align="justify"/>
    </style:style>
    <style:style style:name="T3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0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341" style:family="paragraph" style:parent-style-name="Normal">
      <style:paragraph-properties fo:text-align="justify"/>
    </style:style>
    <style:style style:name="T341_1" style:family="text">
      <style:text-properties fo:font-size="11pt" style:font-size-asian="11pt" style:font-name-complex="Arial" style:font-weight-complex="bold"/>
    </style:style>
    <style:style style:name="T341_2" style:family="text">
      <style:text-properties fo:font-size="11pt" style:font-size-asian="11pt" style:font-name-complex="Arial" style:font-weight-complex="bold"/>
    </style:style>
    <style:style style:name="T341_3" style:family="text">
      <style:text-properties fo:font-size="11pt" style:font-size-asian="11pt" style:font-name-complex="Arial" style:font-weight-complex="bold"/>
    </style:style>
    <style:style style:name="T341_4" style:family="text">
      <style:text-properties fo:font-size="11pt" style:font-size-asian="11pt" style:font-name-complex="Arial" style:font-weight-complex="bold"/>
    </style:style>
    <style:style style:name="T341_5" style:family="text">
      <style:text-properties fo:font-size="11pt" style:font-size-asian="11pt" style:font-name-complex="Arial" style:font-weight-complex="bold"/>
    </style:style>
    <style:style style:name="T341_6" style:family="text">
      <style:text-properties fo:font-size="11pt" style:font-size-asian="11pt" style:font-name-complex="Arial" style:font-weight-complex="bold"/>
    </style:style>
    <style:style style:name="T341_7" style:family="text">
      <style:text-properties fo:font-size="11pt" style:font-size-asian="11pt" style:font-name-complex="Arial" style:font-weight-complex="bold"/>
    </style:style>
    <style:style style:name="T341_8" style:family="text">
      <style:text-properties fo:font-size="11pt" style:font-size-asian="11pt" style:font-name-complex="Arial" style:font-weight-complex="bold"/>
    </style:style>
    <style:style style:name="T341_9" style:family="text">
      <style:text-properties fo:font-size="11pt" style:font-size-asian="11pt" style:font-name-complex="Arial" style:font-weight-complex="bold"/>
    </style:style>
    <style:style style:name="T341_10" style:family="text">
      <style:text-properties fo:font-size="11pt" style:font-size-asian="11pt" style:font-name-complex="Arial" style:font-weight-complex="bold"/>
    </style:style>
    <style:style style:name="P342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343" style:family="paragraph" style:parent-style-name="Normal">
      <style:paragraph-properties fo:text-align="justify"/>
    </style:style>
    <style:style style:name="T343_1" style:family="text">
      <style:text-properties fo:font-size="11pt" style:font-size-asian="11pt" style:font-name-complex="Arial" style:font-weight-complex="bold"/>
    </style:style>
    <style:style style:name="T343_2" style:family="text">
      <style:text-properties fo:font-size="11pt" style:font-size-asian="11pt" style:font-name-complex="Arial" style:font-weight-complex="bold"/>
    </style:style>
    <style:style style:name="T343_3" style:family="text">
      <style:text-properties fo:font-size="11pt" style:font-size-asian="11pt" style:font-name-complex="Arial" style:font-weight-complex="bold"/>
    </style:style>
    <style:style style:name="T343_4" style:family="text">
      <style:text-properties fo:font-size="11pt" style:font-size-asian="11pt" style:font-name-complex="Arial" style:font-weight-complex="bold"/>
    </style:style>
    <style:style style:name="T343_5" style:family="text">
      <style:text-properties fo:font-size="11pt" style:font-size-asian="11pt" style:font-name-complex="Arial" style:font-weight-complex="bold"/>
    </style:style>
    <style:style style:name="P344" style:family="paragraph" style:parent-style-name="List_20_Paragraph">
      <style:paragraph-properties fo:text-align="justify"/>
      <style:text-properties fo:font-size="11pt" style:font-size-asian="11pt" style:font-name-complex="Arial" style:font-weight-complex="bold"/>
    </style:style>
    <style:style style:name="T344_1" style:family="text">
      <style:text-properties fo:font-size="11pt" style:font-size-asian="11pt" style:font-name-complex="Arial" style:font-weight-complex="bold"/>
    </style:style>
    <style:style style:name="T344_2" style:family="text">
      <style:text-properties fo:font-size="11pt" style:font-size-asian="11pt" style:font-name-complex="Arial" style:font-weight-complex="bold"/>
    </style:style>
    <style:style style:name="T344_3" style:family="text">
      <style:text-properties fo:font-size="11pt" style:font-size-asian="11pt" style:font-name-complex="Arial" style:font-weight-complex="bold"/>
    </style:style>
    <style:style style:name="P345" style:family="paragraph" style:parent-style-name="List_20_Paragraph">
      <style:paragraph-properties fo:text-align="justify"/>
      <style:text-properties fo:font-size="11pt" style:font-size-asian="11pt" style:font-name-complex="Arial" style:font-weight-complex="bold"/>
    </style:style>
    <style:style style:name="T345_1" style:family="text">
      <style:text-properties fo:font-size="11pt" style:font-size-asian="11pt" style:font-name-complex="Arial" style:font-weight-complex="bold"/>
    </style:style>
    <style:style style:name="T345_2" style:family="text">
      <style:text-properties fo:font-size="11pt" style:font-size-asian="11pt" style:font-name-complex="Arial" style:font-weight-complex="bold"/>
    </style:style>
    <style:style style:name="T345_3" style:family="text">
      <style:text-properties fo:font-size="11pt" style:font-size-asian="11pt" style:font-name-complex="Arial" style:font-weight-complex="bold"/>
    </style:style>
    <style:style style:name="P346" style:family="paragraph" style:parent-style-name="List_20_Paragraph">
      <style:paragraph-properties fo:text-align="justify"/>
      <style:text-properties fo:font-size="11pt" style:font-size-asian="11pt" style:font-name-complex="Arial" style:font-weight-complex="bold"/>
    </style:style>
    <style:style style:name="T346_1" style:family="text">
      <style:text-properties fo:font-size="11pt" style:font-size-asian="11pt" style:font-name-complex="Arial" style:font-weight-complex="bold"/>
    </style:style>
    <style:style style:name="T346_2" style:family="text">
      <style:text-properties fo:font-size="11pt" style:font-size-asian="11pt" style:font-name-complex="Arial" style:font-weight-complex="bold"/>
    </style:style>
    <style:style style:name="T346_3" style:family="text">
      <style:text-properties fo:font-size="11pt" style:font-size-asian="11pt" style:font-name-complex="Arial" style:font-weight-complex="bold"/>
    </style:style>
    <style:style style:name="P347" style:family="paragraph" style:parent-style-name="Normal">
      <style:paragraph-properties fo:text-align="justify"/>
    </style:style>
    <style:style style:name="T347_1" style:family="text">
      <style:text-properties style:font-style-complex="italic" fo:font-size="11pt" style:font-size-asian="11pt" style:font-name-complex="Arial"/>
    </style:style>
    <style:style style:name="T347_2" style:family="text">
      <style:text-properties style:font-style-complex="italic" fo:font-size="11pt" style:font-size-asian="11pt" style:font-name-complex="Arial"/>
    </style:style>
    <style:style style:name="T347_3" style:family="text">
      <style:text-properties style:font-style-complex="italic" fo:font-size="11pt" style:font-size-asian="11pt" style:font-name-complex="Arial"/>
    </style:style>
    <style:style style:name="T347_4" style:family="text">
      <style:text-properties style:font-style-complex="italic" fo:font-size="11pt" style:font-size-asian="11pt" style:font-name-complex="Arial"/>
    </style:style>
    <style:style style:name="T347_5" style:family="text">
      <style:text-properties style:font-style-complex="italic" fo:font-size="11pt" style:font-size-asian="11pt" style:font-name-complex="Arial"/>
    </style:style>
    <style:style style:name="T347_6" style:family="text">
      <style:text-properties style:font-style-complex="italic" fo:font-size="11pt" style:font-size-asian="11pt" style:font-name-complex="Arial"/>
    </style:style>
    <style:style style:name="T347_7" style:family="text">
      <style:text-properties style:font-style-complex="italic" fo:font-size="11pt" style:font-size-asian="11pt" style:font-name-complex="Arial"/>
    </style:style>
    <style:style style:name="T347_8" style:family="text">
      <style:text-properties style:font-style-complex="italic" fo:font-size="11pt" style:font-size-asian="11pt" style:font-name-complex="Arial"/>
    </style:style>
    <style:style style:name="T347_9" style:family="text">
      <style:text-properties style:font-style-complex="italic" fo:font-size="11pt" style:font-size-asian="11pt" style:font-name-complex="Arial"/>
    </style:style>
    <style:style style:name="T347_10" style:family="text">
      <style:text-properties style:font-style-complex="italic" fo:font-size="11pt" style:font-size-asian="11pt" style:font-name-complex="Arial"/>
    </style:style>
    <style:style style:name="P348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349" style:family="paragraph" style:parent-style-name="Normal">
      <style:paragraph-properties fo:text-align="justify"/>
    </style:style>
    <style:style style:name="T349_1" style:family="text">
      <style:text-properties fo:font-size="11pt" style:font-size-asian="11pt" style:font-name-complex="Arial" style:font-weight-complex="bold"/>
    </style:style>
    <style:style style:name="T349_2" style:family="text">
      <style:text-properties fo:font-size="11pt" style:font-size-asian="11pt" style:font-name-complex="Arial" style:font-weight-complex="bold"/>
    </style:style>
    <style:style style:name="T349_3" style:family="text">
      <style:text-properties fo:font-size="11pt" style:font-size-asian="11pt" style:font-name-complex="Arial" style:font-weight-complex="bold"/>
    </style:style>
    <style:style style:name="T349_4" style:family="text">
      <style:text-properties fo:font-size="11pt" style:font-size-asian="11pt" style:font-name-complex="Arial" style:font-weight-complex="bold"/>
    </style:style>
    <style:style style:name="T349_5" style:family="text">
      <style:text-properties fo:font-size="11pt" style:font-size-asian="11pt" style:font-name-complex="Arial" style:font-weight-complex="bold"/>
    </style:style>
    <style:style style:name="T349_6" style:family="text">
      <style:text-properties fo:font-size="11pt" style:font-size-asian="11pt" style:font-name-complex="Arial" style:font-weight-complex="bold"/>
    </style:style>
    <style:style style:name="T349_7" style:family="text">
      <style:text-properties fo:font-size="11pt" style:font-size-asian="11pt" style:font-name-complex="Arial" style:font-weight-complex="bold"/>
    </style:style>
    <style:style style:name="T349_8" style:family="text">
      <style:text-properties fo:font-size="11pt" style:font-size-asian="11pt" style:font-name-complex="Arial" style:font-weight-complex="bold"/>
    </style:style>
    <style:style style:name="T349_9" style:family="text">
      <style:text-properties fo:font-size="11pt" style:font-size-asian="11pt" style:font-name-complex="Arial" style:font-weight-complex="bold"/>
    </style:style>
    <style:style style:name="P350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351" style:family="paragraph" style:parent-style-name="Normal">
      <style:paragraph-properties fo:text-align="justify"/>
    </style:style>
    <style:style style:name="T351_1" style:family="text">
      <style:text-properties fo:font-size="11pt" style:font-size-asian="11pt" style:font-name-complex="Arial" style:font-weight-complex="bold"/>
    </style:style>
    <style:style style:name="T351_2" style:family="text">
      <style:text-properties fo:font-size="11pt" style:font-size-asian="11pt" style:font-name-complex="Arial" style:font-weight-complex="bold"/>
    </style:style>
    <style:style style:name="T351_3" style:family="text">
      <style:text-properties fo:font-size="11pt" style:font-size-asian="11pt" style:font-name-complex="Arial" style:font-weight-complex="bold"/>
    </style:style>
    <style:style style:name="T351_4" style:family="text">
      <style:text-properties fo:font-size="11pt" style:font-size-asian="11pt" style:font-name-complex="Arial" style:font-weight-complex="bold"/>
    </style:style>
    <style:style style:name="T351_5" style:family="text">
      <style:text-properties fo:font-size="11pt" style:font-size-asian="11pt" style:font-name-complex="Arial" style:font-weight-complex="bold"/>
    </style:style>
    <style:style style:name="T351_6" style:family="text">
      <style:text-properties fo:font-size="11pt" style:font-size-asian="11pt" style:font-name-complex="Arial" style:font-weight-complex="bold"/>
    </style:style>
    <style:style style:name="T351_7" style:family="text">
      <style:text-properties fo:font-size="11pt" style:font-size-asian="11pt" style:font-name-complex="Arial" style:font-weight-complex="bold"/>
    </style:style>
    <style:style style:name="T351_8" style:family="text">
      <style:text-properties fo:font-size="11pt" style:font-size-asian="11pt" style:font-name-complex="Arial" style:font-weight-complex="bold"/>
    </style:style>
    <style:style style:name="T351_9" style:family="text">
      <style:text-properties fo:font-size="11pt" style:font-size-asian="11pt" style:font-name-complex="Arial" style:font-weight-complex="bold"/>
    </style:style>
    <style:style style:name="T351_10" style:family="text">
      <style:text-properties fo:font-size="11pt" style:font-size-asian="11pt" style:font-name-complex="Arial" style:font-weight-complex="bold"/>
    </style:style>
    <style:style style:name="T351_11" style:family="text">
      <style:text-properties fo:font-size="11pt" style:font-size-asian="11pt" style:font-name-complex="Arial" style:font-weight-complex="bold"/>
    </style:style>
    <style:style style:name="T351_12" style:family="text">
      <style:text-properties fo:font-size="11pt" style:font-size-asian="11pt" style:font-name-complex="Arial" style:font-weight-complex="bold"/>
    </style:style>
    <style:style style:name="T351_13" style:family="text">
      <style:text-properties fo:font-size="11pt" style:font-size-asian="11pt" style:font-name-complex="Arial" style:font-weight-complex="bold"/>
    </style:style>
    <style:style style:name="T351_14" style:family="text">
      <style:text-properties fo:font-size="11pt" style:font-size-asian="11pt" style:font-name-complex="Arial" style:font-weight-complex="bold"/>
    </style:style>
    <style:style style:name="T351_15" style:family="text">
      <style:text-properties fo:font-size="11pt" style:font-size-asian="11pt" style:font-name-complex="Arial" style:font-weight-complex="bold"/>
    </style:style>
    <style:style style:name="T351_16" style:family="text">
      <style:text-properties fo:font-size="11pt" style:font-size-asian="11pt" style:font-name-complex="Arial" style:font-weight-complex="bold"/>
    </style:style>
    <style:style style:name="T351_17" style:family="text">
      <style:text-properties fo:font-size="11pt" style:font-size-asian="11pt" style:font-name-complex="Arial" style:font-weight-complex="bold"/>
    </style:style>
    <style:style style:name="T351_18" style:family="text">
      <style:text-properties fo:font-size="11pt" style:font-size-asian="11pt" style:font-name-complex="Arial" style:font-weight-complex="bold"/>
    </style:style>
    <style:style style:name="T351_19" style:family="text">
      <style:text-properties fo:font-size="11pt" style:font-size-asian="11pt" style:font-name-complex="Arial" style:font-weight-complex="bold"/>
    </style:style>
    <style:style style:name="T351_20" style:family="text" style:parent-style-name="Normal">
      <style:text-properties fo:font-size="11pt" style:font-size-asian="11pt" style:font-name-complex="Arial" style:font-weight-complex="bold"/>
    </style:style>
    <style:style style:name="P352" style:family="paragraph" style:parent-style-name="Footnote_20_text"/>
    <style:style style:name="T352_1" style:family="text"/>
    <style:style style:name="T352_2" style:family="text">
      <style:text-properties fo:font-size="11pt" style:font-size-asian="11pt" style:font-name-complex="Arial" style:font-weight-complex="bold"/>
    </style:style>
    <style:style style:name="T352_3" style:family="text">
      <style:text-properties fo:font-size="11pt" style:font-size-asian="11pt" style:font-name-complex="Arial" style:font-weight-complex="bold"/>
    </style:style>
    <style:style style:name="T352_4" style:family="text">
      <style:text-properties fo:font-size="11pt" style:font-size-asian="11pt" style:font-name-complex="Arial" style:font-weight-complex="bold"/>
    </style:style>
    <style:style style:name="T352_5" style:family="text">
      <style:text-properties fo:font-size="11pt" style:font-size-asian="11pt" style:font-name-complex="Arial" style:font-weight-complex="bold"/>
    </style:style>
    <style:style style:name="T352_6" style:family="text">
      <style:text-properties fo:font-size="11pt" style:font-size-asian="11pt" style:font-name-complex="Arial" style:font-weight-complex="bold"/>
    </style:style>
    <style:style style:name="T352_7" style:family="text">
      <style:text-properties fo:font-size="11pt" style:font-size-asian="11pt" style:font-name-complex="Arial" style:font-weight-complex="bold"/>
    </style:style>
    <style:style style:name="P353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354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55" style:family="paragraph" style:parent-style-name="Normal">
      <style:paragraph-properties fo:text-align="justify"/>
    </style:style>
    <style:style style:name="T355_1" style:family="text">
      <style:text-properties fo:font-size="11pt" style:font-size-asian="11pt" style:font-name-complex="Arial" style:font-weight-complex="bold" style:text-underline-style="solid" style:text-underline-color="font-color"/>
    </style:style>
    <style:style style:name="T355_2" style:family="text">
      <style:text-properties fo:font-size="11pt" style:font-size-asian="11pt" style:font-name-complex="Arial" style:font-weight-complex="bold"/>
    </style:style>
    <style:style style:name="P356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fo:font-size="11pt" style:font-size-asian="11pt" style:font-name-complex="Arial" style:font-weight-complex="bold"/>
    </style:style>
    <style:style style:name="T357_2" style:family="text">
      <style:text-properties fo:font-size="11pt" style:font-size-asian="11pt" style:font-name-complex="Arial" style:font-weight-complex="bold"/>
    </style:style>
    <style:style style:name="T357_3" style:family="text">
      <style:text-properties fo:font-size="11pt" style:font-size-asian="11pt" style:font-name-complex="Arial" style:font-weight-complex="bold"/>
    </style:style>
    <style:style style:name="T357_4" style:family="text">
      <style:text-properties fo:font-size="11pt" style:font-size-asian="11pt" style:font-name-complex="Arial" style:font-weight-complex="bold"/>
    </style:style>
    <style:style style:name="T357_5" style:family="text">
      <style:text-properties fo:font-size="11pt" style:font-size-asian="11pt" style:font-name-complex="Arial" style:font-weight-complex="bold"/>
    </style:style>
    <style:style style:name="T357_6" style:family="text">
      <style:text-properties fo:font-size="11pt" style:font-size-asian="11pt" style:font-name-complex="Arial" style:font-weight-complex="bold"/>
    </style:style>
    <style:style style:name="T357_7" style:family="text">
      <style:text-properties fo:font-size="11pt" style:font-size-asian="11pt" style:font-name-complex="Arial" style:font-weight-complex="bold"/>
    </style:style>
    <style:style style:name="P358" style:family="paragraph" style:parent-style-name="Normal">
      <style:paragraph-properties fo:text-align="justify"/>
      <style:text-properties style:font-style-complex="italic" fo:font-size="11pt" style:font-size-asian="11pt" style:font-name-complex="Arial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style:font-style-complex="italic" fo:font-size="11pt" style:font-size-asian="11pt" style:font-name-complex="Arial"/>
    </style:style>
    <style:style style:name="T359_2" style:family="text">
      <style:text-properties style:font-style-complex="italic" fo:font-size="11pt" style:font-size-asian="11pt" style:font-name-complex="Arial"/>
    </style:style>
    <style:style style:name="T359_3" style:family="text">
      <style:text-properties style:font-style-complex="italic" fo:font-size="11pt" style:font-size-asian="11pt" style:font-name-complex="Arial"/>
    </style:style>
    <style:style style:name="T359_4" style:family="text">
      <style:text-properties style:font-style-complex="italic" fo:font-size="11pt" style:font-size-asian="11pt" style:font-name-complex="Arial"/>
    </style:style>
    <style:style style:name="T359_5" style:family="text">
      <style:text-properties style:font-style-complex="italic" fo:font-size="11pt" style:font-size-asian="11pt" style:font-name-complex="Arial"/>
    </style:style>
    <style:style style:name="T359_6" style:family="text">
      <style:text-properties style:font-style-complex="italic" fo:font-size="11pt" style:font-size-asian="11pt" style:font-name-complex="Arial"/>
    </style:style>
    <style:style style:name="T359_7" style:family="text">
      <style:text-properties style:font-style-complex="italic" fo:font-size="11pt" style:font-size-asian="11pt" style:font-name-complex="Arial"/>
    </style:style>
    <style:style style:name="T359_8" style:family="text">
      <style:text-properties style:font-style-complex="italic" fo:font-size="11pt" style:font-size-asian="11pt" style:font-name-complex="Arial"/>
    </style:style>
    <style:style style:name="T359_9" style:family="text">
      <style:text-properties style:font-style-complex="italic" fo:font-size="11pt" style:font-size-asian="11pt" style:font-name-complex="Arial"/>
    </style:style>
    <style:style style:name="T359_10" style:family="text">
      <style:text-properties style:font-style-complex="italic" fo:font-size="11pt" style:font-size-asian="11pt" style:font-name-complex="Arial"/>
    </style:style>
    <style:style style:name="P360" style:family="paragraph" style:parent-style-name="Normal">
      <style:paragraph-properties fo:text-align="justify"/>
      <style:text-properties style:font-style-complex="italic" fo:font-size="11pt" style:font-size-asian="11pt" style:font-name-complex="Arial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style:font-style-complex="italic" fo:font-size="11pt" style:font-size-asian="11pt" style:font-name-complex="Arial"/>
    </style:style>
    <style:style style:name="T361_2" style:family="text">
      <style:text-properties style:font-style-complex="italic" fo:font-size="11pt" style:font-size-asian="11pt" style:font-name-complex="Arial"/>
    </style:style>
    <style:style style:name="T361_3" style:family="text">
      <style:text-properties style:font-style-complex="italic" fo:font-size="11pt" style:font-size-asian="11pt" style:font-name-complex="Arial"/>
    </style:style>
    <style:style style:name="P362" style:family="paragraph" style:parent-style-name="Normal">
      <style:paragraph-properties fo:text-align="justify"/>
      <style:text-properties style:font-style-complex="italic" fo:font-size="11pt" style:font-size-asian="11pt" style:font-name-complex="Arial"/>
    </style:style>
    <style:style style:name="P363" style:family="paragraph" style:parent-style-name="Normal">
      <style:paragraph-properties fo:text-align="justify"/>
    </style:style>
    <style:style style:name="T363_1" style:family="text">
      <style:text-properties style:font-style-complex="italic" fo:font-size="11pt" style:font-size-asian="11pt" style:font-name-complex="Arial"/>
    </style:style>
    <style:style style:name="T363_2" style:family="text">
      <style:text-properties style:font-style-complex="italic" fo:font-size="11pt" style:font-size-asian="11pt" style:font-name-complex="Arial"/>
    </style:style>
    <style:style style:name="T363_3" style:family="text">
      <style:text-properties style:font-style-complex="italic" fo:font-size="11pt" style:font-size-asian="11pt" style:font-name-complex="Arial"/>
    </style:style>
    <style:style style:name="T363_4" style:family="text">
      <style:text-properties style:font-style-complex="italic" fo:font-size="11pt" style:font-size-asian="11pt" style:font-name-complex="Arial"/>
    </style:style>
    <style:style style:name="T363_5" style:family="text">
      <style:text-properties style:font-style-complex="italic" fo:font-size="11pt" style:font-size-asian="11pt" style:font-name-complex="Arial"/>
    </style:style>
    <style:style style:name="T363_6" style:family="text">
      <style:text-properties style:font-style-complex="italic" fo:font-size="11pt" style:font-size-asian="11pt" style:font-name-complex="Arial"/>
    </style:style>
    <style:style style:name="P364" style:family="paragraph" style:parent-style-name="Normal">
      <style:paragraph-properties fo:text-align="justify"/>
    </style:style>
    <style:style style:name="T364_1" style:family="text">
      <style:text-properties style:font-style-complex="italic" fo:font-size="11pt" style:font-size-asian="11pt" style:font-name-complex="Arial"/>
    </style:style>
    <style:style style:name="P365" style:family="paragraph" style:parent-style-name="Normal">
      <style:paragraph-properties fo:text-align="justify"/>
    </style:style>
    <style:style style:name="T365_1" style:family="text">
      <style:text-properties fo:font-size="11pt" style:font-size-asian="11pt" style:font-size-complex="11pt" fo:font-weight="bold" style:font-weight-asian="bold"/>
    </style:style>
    <style:style style:name="T365_2" style:family="text">
      <style:text-properties fo:font-size="11pt" style:font-size-asian="11pt" style:font-size-complex="11pt" fo:font-weight="bold" style:font-weight-asian="bold"/>
    </style:style>
    <style:style style:name="T365_3" style:family="text">
      <style:text-properties fo:font-size="11pt" style:font-size-asian="11pt" style:font-size-complex="11pt" fo:font-weight="bold" style:font-weight-asian="bold"/>
    </style:style>
    <style:style style:name="T365_4" style:family="text">
      <style:text-properties fo:font-size="11pt" style:font-size-asian="11pt" style:font-size-complex="11pt" fo:font-weight="bold" style:font-weight-asian="bold"/>
    </style:style>
    <style:style style:name="T365_5" style:family="text">
      <style:text-properties fo:font-size="11pt" style:font-size-asian="11pt" style:font-size-complex="11pt" fo:font-weight="bold" style:font-weight-asian="bold"/>
    </style:style>
    <style:style style:name="T365_6" style:family="text">
      <style:text-properties fo:font-size="11pt" style:font-size-asian="11pt" style:font-size-complex="11pt" fo:font-weight="bold" style:font-weight-asian="bold"/>
    </style:style>
    <style:style style:name="T365_7" style:family="text">
      <style:text-properties fo:font-size="11pt" style:font-size-asian="11pt" style:font-size-complex="11pt" fo:font-weight="bold" style:font-weight-asian="bold"/>
    </style:style>
    <style:style style:name="T365_8" style:family="text">
      <style:text-properties fo:font-size="11pt" style:font-size-asian="11pt" style:font-size-complex="11pt" fo:font-weight="bold" style:font-weight-asian="bold"/>
    </style:style>
    <style:style style:name="P366" style:family="paragraph" style:parent-style-name="Normal">
      <style:text-properties fo:font-size="10pt" style:font-size-asian="10pt" style:font-name-complex="Arial" style:font-size-complex="10pt"/>
    </style:style>
    <style:style style:name="P367" style:family="paragraph" style:parent-style-name="Normal"/>
    <style:style style:name="T367_1" style:family="text">
      <style:text-properties fo:font-size="11pt" style:font-size-asian="11pt" style:font-name-complex="Arial" style:font-size-complex="11pt"/>
    </style:style>
    <style:style style:name="T367_2" style:family="text">
      <style:text-properties fo:font-size="11pt" style:font-size-asian="11pt" style:font-name-complex="Arial" style:font-size-complex="11pt"/>
    </style:style>
    <style:style style:name="T367_3" style:family="text">
      <style:text-properties fo:font-size="11pt" style:font-size-asian="11pt" style:font-name-complex="Arial" style:font-size-complex="11pt"/>
    </style:style>
    <style:style style:name="T367_4" style:family="text">
      <style:text-properties fo:font-size="11pt" style:font-size-asian="11pt" style:font-name-complex="Arial" style:font-size-complex="11pt"/>
    </style:style>
    <style:style style:name="T367_5" style:family="text">
      <style:text-properties fo:font-size="11pt" style:font-size-asian="11pt" style:font-name-complex="Arial" style:font-size-complex="11pt"/>
    </style:style>
    <style:style style:name="T367_6" style:family="text">
      <style:text-properties fo:font-size="11pt" style:font-size-asian="11pt" style:font-name-complex="Arial" style:font-size-complex="11pt"/>
    </style:style>
    <style:style style:name="T367_7" style:family="text">
      <style:text-properties fo:font-size="11pt" style:font-size-asian="11pt" style:font-name-complex="Arial" style:font-size-complex="11pt"/>
    </style:style>
    <style:style style:name="T367_8" style:family="text">
      <style:text-properties fo:font-size="11pt" style:font-size-asian="11pt" style:font-name-complex="Arial" style:font-size-complex="11pt"/>
    </style:style>
    <style:style style:name="T367_9" style:family="text">
      <style:text-properties fo:font-size="11pt" style:font-size-asian="11pt" style:font-name-complex="Arial" style:font-size-complex="11pt"/>
    </style:style>
    <style:style style:name="T367_10" style:family="text">
      <style:text-properties fo:font-size="11pt" style:font-size-asian="11pt" style:font-name-complex="Arial" style:font-size-complex="11pt"/>
    </style:style>
    <style:style style:name="T367_11" style:family="text">
      <style:text-properties fo:font-size="11pt" style:font-size-asian="11pt" style:font-name-complex="Arial" style:font-size-complex="11pt"/>
    </style:style>
    <style:style style:name="T367_12" style:family="text">
      <style:text-properties fo:font-size="11pt" style:font-size-asian="11pt" style:font-name-complex="Arial" style:font-size-complex="11pt"/>
    </style:style>
    <style:style style:name="T367_13" style:family="text">
      <style:text-properties fo:font-size="11pt" style:font-size-asian="11pt" style:font-name-complex="Arial" style:font-size-complex="11pt"/>
    </style:style>
    <style:style style:name="T367_14" style:family="text">
      <style:text-properties fo:font-size="11pt" style:font-size-asian="11pt" style:font-name-complex="Arial" style:font-size-complex="11pt"/>
    </style:style>
    <style:style style:name="T367_15" style:family="text">
      <style:text-properties fo:font-size="11pt" style:font-size-asian="11pt" style:font-name-complex="Arial" style:font-size-complex="11pt"/>
    </style:style>
    <style:style style:name="T367_16" style:family="text">
      <style:text-properties fo:font-size="11pt" style:font-size-asian="11pt" style:font-name-complex="Arial" style:font-size-complex="11pt"/>
    </style:style>
    <style:style style:name="T367_17" style:family="text">
      <style:text-properties fo:font-size="11pt" style:font-size-asian="11pt" style:font-name-complex="Arial" style:font-size-complex="11pt"/>
    </style:style>
    <style:style style:name="T367_18" style:family="text">
      <style:text-properties fo:font-size="11pt" style:font-size-asian="11pt" style:font-name-complex="Arial" style:font-size-complex="11pt"/>
    </style:style>
    <style:style style:name="T367_19" style:family="text">
      <style:text-properties fo:font-size="11pt" style:font-size-asian="11pt" style:font-name-complex="Arial" style:font-size-complex="11pt"/>
    </style:style>
    <style:style style:name="T367_20" style:family="text">
      <style:text-properties fo:font-size="11pt" style:font-size-asian="11pt" style:font-name-complex="Arial" style:font-size-complex="11pt"/>
    </style:style>
    <style:style style:name="T367_21" style:family="text">
      <style:text-properties fo:font-size="11pt" style:font-size-asian="11pt" style:font-name-complex="Arial" style:font-size-complex="11pt"/>
    </style:style>
    <style:style style:name="T367_22" style:family="text">
      <style:text-properties fo:font-size="11pt" style:font-size-asian="11pt" style:font-name-complex="Arial" style:font-size-complex="11pt"/>
    </style:style>
    <style:style style:name="T367_23" style:family="text">
      <style:text-properties fo:font-size="11pt" style:font-size-asian="11pt" style:font-name-complex="Arial" style:font-size-complex="11pt"/>
    </style:style>
    <style:style style:name="T367_24" style:family="text">
      <style:text-properties fo:font-size="11pt" style:font-size-asian="11pt" style:font-name-complex="Arial" style:font-size-complex="11pt"/>
    </style:style>
    <style:style style:name="P368" style:family="paragraph" style:parent-style-name="Normal">
      <style:text-properties fo:font-size="11pt" style:font-size-asian="11pt" style:font-name-complex="Arial" style:font-size-complex="11pt"/>
    </style:style>
    <style:style style:name="P369" style:family="paragraph" style:parent-style-name="Normal"/>
    <style:style style:name="T369_1" style:family="text">
      <style:text-properties fo:font-size="11pt" style:font-size-asian="11pt" style:font-name-complex="Arial" style:font-size-complex="11pt"/>
    </style:style>
    <style:style style:name="T369_2" style:family="text">
      <style:text-properties fo:font-size="11pt" style:font-size-asian="11pt" style:font-name-complex="Arial" style:font-size-complex="11pt"/>
    </style:style>
    <style:style style:name="T369_3" style:family="text">
      <style:text-properties fo:font-size="11pt" style:font-size-asian="11pt" style:font-name-complex="Arial" style:font-size-complex="11pt"/>
    </style:style>
    <style:style style:name="T369_4" style:family="text">
      <style:text-properties fo:font-size="11pt" style:font-size-asian="11pt" style:font-name-complex="Arial" style:font-size-complex="11pt"/>
    </style:style>
    <style:style style:name="T369_5" style:family="text">
      <style:text-properties fo:font-size="11pt" style:font-size-asian="11pt" style:font-name-complex="Arial" style:font-size-complex="11pt"/>
    </style:style>
    <style:style style:name="T369_6" style:family="text">
      <style:text-properties fo:font-size="11pt" style:font-size-asian="11pt" style:font-name-complex="Arial" style:font-size-complex="11pt"/>
    </style:style>
    <style:style style:name="T369_7" style:family="text">
      <style:text-properties fo:font-size="11pt" style:font-size-asian="11pt" style:font-name-complex="Arial" style:font-size-complex="11pt"/>
    </style:style>
    <style:style style:name="T369_8" style:family="text">
      <style:text-properties fo:font-size="11pt" style:font-size-asian="11pt" style:font-name-complex="Arial" style:font-size-complex="11pt"/>
    </style:style>
    <style:style style:name="T369_9" style:family="text">
      <style:text-properties fo:font-size="11pt" style:font-size-asian="11pt" style:font-name-complex="Arial" style:font-size-complex="11pt"/>
    </style:style>
    <style:style style:name="P370" style:family="paragraph" style:parent-style-name="Normal">
      <style:text-properties fo:font-size="10pt" style:font-size-asian="10pt" style:font-name-complex="Arial" style:font-size-complex="10pt"/>
    </style:style>
    <style:style style:name="P371" style:family="paragraph" style:parent-style-name="Normal">
      <style:paragraph-properties fo:text-align="justify"/>
    </style:style>
    <style:style style:name="T37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7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12" style:family="table">
      <style:table-properties table:align="left" style:width="15.903cm" fo:margin-left="0cm"/>
    </style:style>
    <style:style style:name="Column45" style:family="table-column">
      <style:table-column-properties style:column-width="11.243cm"/>
    </style:style>
    <style:style style:name="Column46" style:family="table-column">
      <style:table-column-properties style:column-width="4.66cm"/>
    </style:style>
    <style:style style:name="Row43" style:family="table-row"/>
    <style:style style:name="Cell146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147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44" style:family="table-row"/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7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37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37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style:font-name="Arial" fo:font-size="11pt" style:font-name-asian="Times New Roman" style:font-size-asian="11pt" style:font-name-complex="Times New Roman" style:font-size-complex="14pt" fo:language="en" fo:language-asian="en" fo:language-complex="ar" fo:country="GB" fo:country-asian="GB" fo:country-complex="SA"/>
    </style:style>
    <style:style style:name="T377_2" style:family="text">
      <style:text-properties style:font-name="Arial" fo:font-size="11pt" style:font-name-asian="Times New Roman" style:font-size-asian="11pt" style:font-name-complex="Times New Roman" style:font-size-complex="14pt" fo:language="en" fo:language-asian="en" fo:language-complex="ar" fo:country="GB" fo:country-asian="GB" fo:country-complex="SA"/>
    </style:style>
    <style:style style:name="Row45" style:family="table-row"/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37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1pt" style:font-name-asian="Times New Roman" style:font-size-asian="11pt" style:font-name-complex="Times New Roman" style:font-size-complex="14pt" fo:language="en" fo:language-asian="en" fo:language-complex="ar" fo:country="GB" fo:country-asian="GB" fo:country-complex="SA"/>
    </style:style>
    <style:style style:name="P380" style:family="paragraph" style:parent-style-name="Normal">
      <style:text-properties fo:font-size="10pt" style:font-size-asian="10pt"/>
    </style:style>
    <style:style style:name="P381" style:family="paragraph" style:parent-style-name="Normal"/>
    <style:style style:name="T381_1" style:family="text">
      <style:text-properties fo:color="#000000" fo:font-size="10pt" style:font-size-asian="10pt" fo:font-weight="bold" style:font-weight-asian="bold"/>
    </style:style>
    <style:style style:name="P382" style:family="paragraph" style:parent-style-name="List_20_Paragraph">
      <style:text-properties fo:color="#000000" fo:font-size="11pt" style:font-size-asian="11pt" style:font-size-complex="11pt"/>
    </style:style>
    <style:style style:name="T382_1" style:family="text">
      <style:text-properties fo:color="#000000" fo:font-size="11pt" style:font-size-asian="11pt" style:font-size-complex="11pt"/>
    </style:style>
    <style:style style:name="T382_2" style:family="text">
      <style:text-properties fo:color="#000000" fo:font-size="11pt" style:font-size-asian="11pt" style:font-size-complex="11pt"/>
    </style:style>
    <style:style style:name="T382_3" style:family="text">
      <style:text-properties fo:color="#000000" fo:font-size="11pt" style:font-size-asian="11pt" style:font-size-complex="11pt"/>
    </style:style>
    <style:style style:name="T382_4" style:family="text">
      <style:text-properties fo:color="#000000" fo:font-size="11pt" style:font-size-asian="11pt" style:font-size-complex="11pt"/>
    </style:style>
    <style:style style:name="T382_5" style:family="text">
      <style:text-properties fo:color="#000000" fo:font-size="11pt" style:font-size-asian="11pt" style:font-size-complex="11pt"/>
    </style:style>
    <style:style style:name="T382_6" style:family="text">
      <style:text-properties fo:color="#000000" fo:font-size="11pt" style:font-size-asian="11pt" style:font-size-complex="11pt"/>
    </style:style>
    <style:style style:name="T382_7" style:family="text">
      <style:text-properties fo:color="#000000" fo:font-size="11pt" style:font-size-asian="11pt" style:font-size-complex="11pt"/>
    </style:style>
    <style:style style:name="T382_8" style:family="text">
      <style:text-properties fo:color="#000000" fo:font-size="11pt" style:font-size-asian="11pt" style:font-size-complex="11pt"/>
    </style:style>
    <style:style style:name="T382_9" style:family="text">
      <style:text-properties fo:color="#000000" fo:font-size="11pt" style:font-size-asian="11pt" style:font-size-complex="11pt"/>
    </style:style>
    <style:style style:name="T382_10" style:family="text">
      <style:text-properties fo:color="#000000" fo:font-size="11pt" style:font-size-asian="11pt" style:font-size-complex="11pt"/>
    </style:style>
    <style:style style:name="T382_11" style:family="text">
      <style:text-properties fo:color="#000000" fo:font-size="11pt" style:font-size-asian="11pt" style:font-size-complex="11pt"/>
    </style:style>
    <style:style style:name="P383" style:family="paragraph" style:parent-style-name="Normal">
      <style:text-properties fo:font-size="10pt" style:font-size-asian="10pt" style:font-size-complex="11pt"/>
    </style:style>
    <style:style style:name="Table13" style:family="table">
      <style:table-properties table:align="left" style:width="16.503cm" fo:margin-left="-0.259cm"/>
    </style:style>
    <style:style style:name="Column47" style:family="table-column">
      <style:table-column-properties style:column-width="3.013cm"/>
    </style:style>
    <style:style style:name="Column48" style:family="table-column">
      <style:table-column-properties style:column-width="1.087cm"/>
    </style:style>
    <style:style style:name="Column49" style:family="table-column">
      <style:table-column-properties style:column-width="1.653cm"/>
    </style:style>
    <style:style style:name="Column50" style:family="table-column">
      <style:table-column-properties style:column-width="5.791cm"/>
    </style:style>
    <style:style style:name="Column51" style:family="table-column">
      <style:table-column-properties style:column-width="4.96cm"/>
    </style:style>
    <style:style style:name="Row46" style:family="table-row">
      <style:table-row-properties style:min-row-height="0.863cm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7" style:family="table-row">
      <style:table-row-properties style:min-row-height="0.612cm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8" style:family="table-row">
      <style:table-row-properties style:min-row-height="0.609cm"/>
    </style:style>
    <style:style style:name="Cell1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94" style:family="paragraph" style:parent-style-name="Normal">
      <style:text-properties fo:font-weight="bold" style:font-weight-asian="bold"/>
    </style:style>
    <style:style style:name="Table14" style:family="table">
      <style:table-properties table:align="left" style:width="16.494cm" fo:margin-left="0cm"/>
    </style:style>
    <style:style style:name="Column52" style:family="table-column">
      <style:table-column-properties style:column-width="6.743cm"/>
    </style:style>
    <style:style style:name="Column53" style:family="table-column">
      <style:table-column-properties style:column-width="4.75cm"/>
    </style:style>
    <style:style style:name="Column54" style:family="table-column">
      <style:table-column-properties style:column-width="5.001cm"/>
    </style:style>
    <style:style style:name="Row49" style:family="table-row">
      <style:table-row-properties style:min-row-height="0.482cm"/>
    </style:style>
    <style:style style:name="Cell162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3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4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0" style:family="table-row"/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9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9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98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98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9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40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40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40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40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40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402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2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2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2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1" style:family="table-row"/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08" style:family="paragraph" style:parent-style-name="Normal">
      <style:paragraph-properties fo:text-align="justify"/>
    </style:style>
    <style:style style:name="T4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9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fo:font-size="11pt" style:font-size-asian="11pt" style:font-name-complex="Arial" style:font-weight-complex="bold"/>
    </style:style>
    <style:style style:name="T410_2" style:family="text">
      <style:text-properties fo:font-size="11pt" style:font-size-asian="11pt" style:font-name-complex="Arial" style:font-weight-complex="bold"/>
    </style:style>
    <style:style style:name="T410_3" style:family="text">
      <style:text-properties fo:font-size="11pt" style:font-size-asian="11pt" style:font-name-complex="Arial" style:font-weight-complex="bold"/>
    </style:style>
    <style:style style:name="T410_4" style:family="text">
      <style:text-properties fo:font-size="11pt" style:font-size-asian="11pt" style:font-name-complex="Arial" style:font-weight-complex="bold"/>
    </style:style>
    <style:style style:name="T410_5" style:family="text">
      <style:text-properties fo:font-size="11pt" style:font-size-asian="11pt" style:font-name-complex="Arial" style:font-weight-complex="bold"/>
    </style:style>
    <style:style style:name="T410_6" style:family="text">
      <style:text-properties fo:font-size="11pt" style:font-size-asian="11pt" style:font-name-complex="Arial" style:font-weight-complex="bold"/>
    </style:style>
    <style:style style:name="P411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fo:font-size="11pt" style:font-size-asian="11pt" style:font-name-complex="Arial" style:font-weight-complex="bold"/>
    </style:style>
    <style:style style:name="T412_2" style:family="text">
      <style:text-properties fo:font-size="11pt" style:font-size-asian="11pt" style:font-name-complex="Arial" style:font-weight-complex="bold"/>
    </style:style>
    <style:style style:name="T412_3" style:family="text">
      <style:text-properties fo:font-size="11pt" style:font-size-asian="11pt" style:font-name-complex="Arial" style:font-weight-complex="bold"/>
    </style:style>
    <style:style style:name="P413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fo:font-size="11pt" style:font-size-asian="11pt" style:font-name-complex="Arial" style:font-weight-complex="bold"/>
    </style:style>
    <style:style style:name="T414_2" style:family="text">
      <style:text-properties fo:font-size="11pt" style:font-size-asian="11pt" style:font-name-complex="Arial" style:font-weight-complex="bold"/>
    </style:style>
    <style:style style:name="T414_3" style:family="text">
      <style:text-properties fo:font-size="11pt" style:font-size-asian="11pt" style:font-name-complex="Arial" style:font-weight-complex="bold"/>
    </style:style>
    <style:style style:name="P415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fo:font-size="11pt" style:font-size-asian="11pt" style:font-name-complex="Arial" style:font-weight-complex="bold"/>
    </style:style>
    <style:style style:name="T416_2" style:family="text">
      <style:text-properties fo:font-size="11pt" style:font-size-asian="11pt" style:font-name-complex="Arial" style:font-weight-complex="bold"/>
    </style:style>
    <style:style style:name="T416_3" style:family="text">
      <style:text-properties fo:font-size="11pt" style:font-size-asian="11pt" style:font-name-complex="Arial" style:font-weight-complex="bold"/>
    </style:style>
    <style:style style:name="T416_4" style:family="text">
      <style:text-properties fo:font-size="11pt" style:font-size-asian="11pt" style:font-name-complex="Arial" style:font-weight-complex="bold"/>
    </style:style>
    <style:style style:name="T416_5" style:family="text">
      <style:text-properties fo:font-size="11pt" style:font-size-asian="11pt" style:font-name-complex="Arial" style:font-weight-complex="bold"/>
    </style:style>
    <style:style style:name="P417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font-size="11pt" style:font-size-asian="11pt" style:font-name-complex="Arial" style:font-size-complex="11pt" style:font-weight-complex="bold"/>
    </style:style>
    <style:style style:name="T418_2" style:family="text">
      <style:text-properties fo:font-size="11pt" style:font-size-asian="11pt" style:font-name-complex="Arial" style:font-size-complex="11pt" style:font-weight-complex="bold"/>
    </style:style>
    <style:style style:name="T418_3" style:family="text">
      <style:text-properties fo:font-size="11pt" style:font-size-asian="11pt" style:font-name-complex="Arial" style:font-size-complex="11pt" style:font-weight-complex="bold"/>
    </style:style>
    <style:style style:name="T418_4" style:family="text">
      <style:text-properties fo:font-size="11pt" style:font-size-asian="11pt" style:font-name-complex="Arial" style:font-size-complex="11pt" style:font-weight-complex="bold"/>
    </style:style>
    <style:style style:name="T418_5" style:family="text">
      <style:text-properties fo:font-size="11pt" style:font-size-asian="11pt" style:font-name-complex="Arial" style:font-size-complex="11pt" style:font-weight-complex="bold"/>
    </style:style>
    <style:style style:name="T418_6" style:family="text">
      <style:text-properties fo:font-size="11pt" style:font-size-asian="11pt" style:font-name-complex="Arial" style:font-size-complex="11pt" style:font-weight-complex="bold"/>
    </style:style>
    <style:style style:name="T418_7" style:family="text">
      <style:text-properties fo:font-size="11pt" style:font-size-asian="11pt" style:font-name-complex="Arial" style:font-size-complex="11pt" style:font-weight-complex="bold"/>
    </style:style>
    <style:style style:name="T418_8" style:family="text">
      <style:text-properties fo:font-size="11pt" style:font-size-asian="11pt" style:font-name-complex="Arial" style:font-size-complex="11pt" style:font-weight-complex="bold"/>
    </style:style>
    <style:style style:name="P41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fo:font-size="11pt" style:font-size-asian="11pt" style:font-size-complex="11pt" fo:font-weight="bold" style:font-weight-asian="bold"/>
    </style:style>
    <style:style style:name="T420_2" style:family="text">
      <style:text-properties fo:font-size="11pt" style:font-size-asian="11pt" style:font-size-complex="11pt" fo:font-weight="bold" style:font-weight-asian="bold"/>
    </style:style>
    <style:style style:name="T420_3" style:family="text">
      <style:text-properties fo:font-size="11pt" style:font-size-asian="11pt" style:font-size-complex="11pt" fo:font-weight="bold" style:font-weight-asian="bold"/>
    </style:style>
    <style:style style:name="T420_4" style:family="text">
      <style:text-properties fo:font-size="11pt" style:font-size-asian="11pt" style:font-size-complex="11pt" fo:font-weight="bold" style:font-weight-asian="bold"/>
    </style:style>
    <style:style style:name="T420_5" style:family="text">
      <style:text-properties fo:font-size="11pt" style:font-size-asian="11pt" style:font-size-complex="11pt" fo:font-weight="bold" style:font-weight-asian="bold"/>
    </style:style>
    <style:style style:name="T420_6" style:family="text">
      <style:text-properties fo:font-size="11pt" style:font-size-asian="11pt" style:font-size-complex="11pt" fo:font-weight="bold" style:font-weight-asian="bold"/>
    </style:style>
    <style:style style:name="T420_7" style:family="text">
      <style:text-properties fo:font-size="11pt" style:font-size-asian="11pt" style:font-size-complex="11pt" fo:font-weight="bold" style:font-weight-asian="bold"/>
    </style:style>
    <style:style style:name="T420_8" style:family="text">
      <style:text-properties fo:font-size="11pt" style:font-size-asian="11pt" style:font-size-complex="11pt" fo:font-weight="bold" style:font-weight-asian="bold"/>
    </style:style>
    <style:style style:name="P421" style:family="paragraph" style:parent-style-name="Normal">
      <style:text-properties fo:font-size="10pt" style:font-size-asian="10pt" style:font-name-complex="Arial" style:font-size-complex="10pt"/>
    </style:style>
    <style:style style:name="P422" style:family="paragraph" style:parent-style-name="Normal"/>
    <style:style style:name="T422_1" style:family="text">
      <style:text-properties fo:font-size="11pt" style:font-size-asian="11pt" style:font-name-complex="Arial" style:font-size-complex="11pt"/>
    </style:style>
    <style:style style:name="T422_2" style:family="text">
      <style:text-properties fo:font-size="11pt" style:font-size-asian="11pt" style:font-name-complex="Arial" style:font-size-complex="11pt"/>
    </style:style>
    <style:style style:name="T422_3" style:family="text">
      <style:text-properties fo:font-size="11pt" style:font-size-asian="11pt" style:font-name-complex="Arial" style:font-size-complex="11pt"/>
    </style:style>
    <style:style style:name="T422_4" style:family="text">
      <style:text-properties fo:font-size="11pt" style:font-size-asian="11pt" style:font-name-complex="Arial" style:font-size-complex="11pt"/>
    </style:style>
    <style:style style:name="T422_5" style:family="text">
      <style:text-properties fo:font-size="11pt" style:font-size-asian="11pt" style:font-name-complex="Arial" style:font-size-complex="11pt"/>
    </style:style>
    <style:style style:name="T422_6" style:family="text">
      <style:text-properties fo:font-size="11pt" style:font-size-asian="11pt" style:font-name-complex="Arial" style:font-size-complex="11pt"/>
    </style:style>
    <style:style style:name="T422_7" style:family="text">
      <style:text-properties fo:font-size="11pt" style:font-size-asian="11pt" style:font-name-complex="Arial" style:font-size-complex="11pt"/>
    </style:style>
    <style:style style:name="T422_8" style:family="text">
      <style:text-properties fo:font-size="11pt" style:font-size-asian="11pt" style:font-name-complex="Arial" style:font-size-complex="11pt"/>
    </style:style>
    <style:style style:name="P423" style:family="paragraph" style:parent-style-name="Normal">
      <style:text-properties fo:font-size="10pt" style:font-size-asian="10pt" style:font-name-complex="Arial" style:font-size-complex="10pt"/>
    </style:style>
    <style:style style:name="P424" style:family="paragraph" style:parent-style-name="Normal">
      <style:paragraph-properties fo:text-align="justify"/>
    </style:style>
    <style:style style:name="T4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15" style:family="table">
      <style:table-properties table:align="left" style:width="15.903cm" fo:margin-left="0cm"/>
    </style:style>
    <style:style style:name="Column55" style:family="table-column">
      <style:table-column-properties style:column-width="11.243cm"/>
    </style:style>
    <style:style style:name="Column56" style:family="table-column">
      <style:table-column-properties style:column-width="4.66cm"/>
    </style:style>
    <style:style style:name="Row52" style:family="table-row"/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line-height="100%" fo:margin-bottom="0cm"/>
    </style:style>
    <style:style style:name="T426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53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List_20_Paragraph">
      <style:paragraph-properties fo:text-indent="-0.635cm" fo:line-height="100%" fo:margin-bottom="0.423cm" fo:margin-left="0.635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4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Row54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List_20_Paragraph">
      <style:paragraph-properties fo:text-indent="-0.635cm" fo:line-height="100%" fo:margin-bottom="0.423cm" fo:margin-left="0.635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432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432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433" style:family="paragraph" style:parent-style-name="Normal"/>
    <style:style style:name="T433_1" style:family="text">
      <style:text-properties fo:font-size="11pt" style:font-size-asian="11pt" fo:font-weight="bold" style:font-weight-asian="bold" style:font-weight-complex="bold"/>
    </style:style>
    <style:style style:name="P434" style:family="paragraph" style:parent-style-name="Normal">
      <style:text-properties fo:font-size="11pt" style:font-size-asian="11pt"/>
    </style:style>
    <style:style style:name="P435" style:family="paragraph" style:parent-style-name="List_20_Paragraph">
      <style:text-properties fo:font-size="11pt" style:font-size-asian="11pt"/>
    </style:style>
    <style:style style:name="T435_1" style:family="text">
      <style:text-properties fo:font-size="11pt" style:font-size-asian="11pt"/>
    </style:style>
    <style:style style:name="T435_2" style:family="text">
      <style:text-properties fo:font-size="11pt" style:font-size-asian="11pt"/>
    </style:style>
    <style:style style:name="T435_3" style:family="text">
      <style:text-properties fo:font-size="11pt" style:font-size-asian="11pt"/>
    </style:style>
    <style:style style:name="P436" style:family="paragraph" style:parent-style-name="Normal">
      <style:text-properties fo:font-size="10pt" style:font-size-asian="10pt" style:font-size-complex="11pt"/>
    </style:style>
    <style:style style:name="P437" style:family="paragraph" style:parent-style-name="Normal">
      <style:text-properties fo:font-size="10pt" style:font-size-asian="10pt" style:font-size-complex="11pt"/>
    </style:style>
    <style:style style:name="Table16" style:family="table">
      <style:table-properties table:align="left" style:width="16.503cm" fo:margin-left="-0.259cm"/>
    </style:style>
    <style:style style:name="Column57" style:family="table-column">
      <style:table-column-properties style:column-width="3.013cm"/>
    </style:style>
    <style:style style:name="Column58" style:family="table-column">
      <style:table-column-properties style:column-width="1.087cm"/>
    </style:style>
    <style:style style:name="Column59" style:family="table-column">
      <style:table-column-properties style:column-width="1.653cm"/>
    </style:style>
    <style:style style:name="Column60" style:family="table-column">
      <style:table-column-properties style:column-width="5.791cm"/>
    </style:style>
    <style:style style:name="Column61" style:family="table-column">
      <style:table-column-properties style:column-width="4.96cm"/>
    </style:style>
    <style:style style:name="Row55" style:family="table-row">
      <style:table-row-properties style:min-row-height="0.863cm"/>
    </style:style>
    <style:style style:name="Cell1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56" style:family="table-row">
      <style:table-row-properties style:min-row-height="0.612cm"/>
    </style:style>
    <style:style style:name="Cell1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57" style:family="table-row">
      <style:table-row-properties style:min-row-height="0.609cm"/>
    </style:style>
    <style:style style:name="Cell1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4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4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4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4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48" style:family="paragraph" style:parent-style-name="Normal">
      <style:text-properties fo:font-weight="bold" style:font-weight-asian="bold"/>
    </style:style>
    <style:style style:name="Table17" style:family="table">
      <style:table-properties table:align="left" style:width="16.494cm" fo:margin-left="0cm"/>
    </style:style>
    <style:style style:name="Column62" style:family="table-column">
      <style:table-column-properties style:column-width="6.743cm"/>
    </style:style>
    <style:style style:name="Column63" style:family="table-column">
      <style:table-column-properties style:column-width="4.75cm"/>
    </style:style>
    <style:style style:name="Column64" style:family="table-column">
      <style:table-column-properties style:column-width="5.001cm"/>
    </style:style>
    <style:style style:name="Row58" style:family="table-row">
      <style:table-row-properties style:min-row-height="0.482cm"/>
    </style:style>
    <style:style style:name="Cell1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9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7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9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6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61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6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6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60" style:family="table-row"/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6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6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46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46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line-height="100%" fo:margin-bottom="0cm"/>
    </style:style>
    <style:style style:name="T4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6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67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8" style:family="paragraph" style:parent-style-name="Normal">
      <style:paragraph-properties fo:text-align="justify"/>
    </style:style>
    <style:style style:name="T46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9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470" style:family="paragraph" style:parent-style-name="Normal">
      <style:paragraph-properties fo:text-align="justify"/>
    </style:style>
    <style:style style:name="T470_1" style:family="text">
      <style:text-properties fo:font-size="11pt" style:font-size-asian="11pt" style:font-name-complex="Arial" style:font-weight-complex="bold"/>
    </style:style>
    <style:style style:name="P471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472" style:family="paragraph" style:parent-style-name="Normal">
      <style:paragraph-properties fo:text-align="justify"/>
    </style:style>
    <style:style style:name="T472_1" style:family="text">
      <style:text-properties fo:font-size="11pt" style:font-size-asian="11pt" style:font-name-complex="Arial" style:font-weight-complex="bold"/>
    </style:style>
    <style:style style:name="T472_2" style:family="text">
      <style:text-properties fo:font-size="11pt" style:font-size-asian="11pt" style:font-name-complex="Arial" style:font-weight-complex="bold"/>
    </style:style>
    <style:style style:name="T472_3" style:family="text">
      <style:text-properties fo:font-size="11pt" style:font-size-asian="11pt" style:font-name-complex="Arial" style:font-weight-complex="bold"/>
    </style:style>
    <style:style style:name="T472_4" style:family="text">
      <style:text-properties fo:font-size="11pt" style:font-size-asian="11pt" style:font-name-complex="Arial" style:font-weight-complex="bold"/>
    </style:style>
    <style:style style:name="T472_5" style:family="text">
      <style:text-properties fo:font-size="11pt" style:font-size-asian="11pt" style:font-name-complex="Arial" style:font-weight-complex="bold"/>
    </style:style>
    <style:style style:name="T472_6" style:family="text">
      <style:text-properties fo:font-size="11pt" style:font-size-asian="11pt" style:font-name-complex="Arial" style:font-weight-complex="bold"/>
    </style:style>
    <style:style style:name="T472_7" style:family="text">
      <style:text-properties fo:font-size="11pt" style:font-size-asian="11pt" style:font-name-complex="Arial" style:font-weight-complex="bold"/>
    </style:style>
    <style:style style:name="P473" style:family="paragraph" style:parent-style-name="Normal">
      <style:paragraph-properties fo:text-align="justify"/>
      <style:text-properties fo:font-size="11pt" style:font-size-asian="11pt" style:font-name-complex="Arial" style:font-weight-complex="bold"/>
    </style:style>
    <style:style style:name="P474" style:family="paragraph" style:parent-style-name="Normal">
      <style:paragraph-properties fo:text-align="justify"/>
    </style:style>
    <style:style style:name="T474_1" style:family="text">
      <style:text-properties fo:font-size="11pt" style:font-size-asian="11pt" style:font-name-complex="Arial" style:font-size-complex="11pt"/>
    </style:style>
    <style:style style:name="T474_2" style:family="text">
      <style:text-properties fo:font-size="11pt" style:font-size-asian="11pt" style:font-name-complex="Arial" style:font-size-complex="11pt"/>
    </style:style>
    <style:style style:name="T474_3" style:family="text">
      <style:text-properties fo:font-size="11pt" style:font-size-asian="11pt" style:font-name-complex="Arial" style:font-size-complex="11pt"/>
    </style:style>
    <style:style style:name="T474_4" style:family="text">
      <style:text-properties fo:font-size="11pt" style:font-size-asian="11pt" style:font-name-complex="Arial" style:font-size-complex="11pt"/>
    </style:style>
    <style:style style:name="T474_5" style:family="text">
      <style:text-properties fo:font-size="11pt" style:font-size-asian="11pt" style:font-name-complex="Arial" style:font-size-complex="11pt" style:font-weight-complex="bold"/>
    </style:style>
    <style:style style:name="T474_6" style:family="text">
      <style:text-properties fo:font-size="11pt" style:font-size-asian="11pt" style:font-name-complex="Arial" style:font-size-complex="11pt"/>
    </style:style>
    <style:style style:name="P47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76" style:family="paragraph" style:parent-style-name="Default"/>
    <style:style style:name="T476_1" style:family="text">
      <style:text-properties fo:color="#000000" style:font-name="Arial" fo:font-size="11pt" style:font-size-asian="11pt" style:font-name-complex="Arial" style:font-size-complex="11pt" style:font-weight-complex="bold"/>
    </style:style>
    <style:style style:name="T476_2" style:family="text">
      <style:text-properties fo:color="#000000" style:font-name="Arial" fo:font-size="11pt" style:font-size-asian="11pt" style:font-name-complex="Arial" style:font-size-complex="11pt" style:font-weight-complex="bold"/>
    </style:style>
    <style:style style:name="T476_3" style:family="text">
      <style:text-properties fo:color="#000000" style:font-name="Arial" fo:font-size="11pt" style:font-size-asian="11pt" style:font-name-complex="Arial" style:font-size-complex="11pt" style:font-weight-complex="bold"/>
    </style:style>
    <style:style style:name="T476_4" style:family="text">
      <style:text-properties fo:color="#000000" style:font-name="Arial" fo:font-size="11pt" style:font-size-asian="11pt" style:font-name-complex="Arial" style:font-size-complex="11pt" style:font-weight-complex="bold"/>
    </style:style>
    <style:style style:name="T476_5" style:family="text">
      <style:text-properties fo:color="#000000" style:font-name="Arial" fo:font-size="11pt" style:font-size-asian="11pt" style:font-name-complex="Arial" style:font-size-complex="11pt" style:font-weight-complex="bold"/>
    </style:style>
    <style:style style:name="T476_6" style:family="text">
      <style:text-properties fo:color="#000000" style:font-name="Arial" fo:font-size="11pt" style:font-size-asian="11pt" style:font-name-complex="Arial" style:font-size-complex="11pt"/>
    </style:style>
    <style:style style:name="T476_7" style:family="text"/>
    <style:style style:name="T476_8" style:family="text" style:parent-style-name="Internet_20_link">
      <style:text-properties fo:color="#000000" style:font-name="Arial" fo:font-size="11pt" style:font-size-asian="11pt" style:font-name-complex="Arial" style:font-size-complex="11pt"/>
    </style:style>
    <style:style style:name="T476_9" style:family="text">
      <style:text-properties fo:color="#000000" style:font-name="Arial" fo:font-size="11pt" style:font-size-asian="11pt" style:font-name-complex="Arial" style:font-size-complex="11pt"/>
    </style:style>
    <style:style style:name="P477" style:family="paragraph" style:parent-style-name="Default">
      <style:paragraph-properties fo:text-align="justify"/>
      <style:text-properties fo:color="#000000" style:font-name="Arial" fo:font-size="11pt" style:font-size-asian="11pt" style:font-name-complex="Arial" style:font-size-complex="11pt"/>
    </style:style>
    <style:style style:name="P478" style:family="paragraph" style:parent-style-name="Default">
      <style:paragraph-properties fo:text-align="justify"/>
    </style:style>
    <style:style style:name="T478_1" style:family="text">
      <style:text-properties fo:color="#000000" style:font-name="Arial" fo:font-size="11pt" style:font-size-asian="11pt" style:font-name-complex="Arial" style:font-size-complex="11pt" style:font-weight-complex="bold"/>
    </style:style>
    <style:style style:name="P47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80" style:family="paragraph" style:parent-style-name="Normal">
      <style:paragraph-properties fo:text-align="justify"/>
    </style:style>
    <style:style style:name="T480_1" style:family="text">
      <style:text-properties fo:font-size="11pt" style:font-size-asian="11pt" style:font-size-complex="11pt" fo:font-weight="bold" style:font-weight-asian="bold"/>
    </style:style>
    <style:style style:name="T480_2" style:family="text">
      <style:text-properties fo:font-size="11pt" style:font-size-asian="11pt" style:font-size-complex="11pt" fo:font-weight="bold" style:font-weight-asian="bold"/>
    </style:style>
    <style:style style:name="T480_3" style:family="text">
      <style:text-properties fo:font-size="11pt" style:font-size-asian="11pt" style:font-size-complex="11pt" fo:font-weight="bold" style:font-weight-asian="bold"/>
    </style:style>
    <style:style style:name="T480_4" style:family="text">
      <style:text-properties fo:font-size="11pt" style:font-size-asian="11pt" style:font-size-complex="11pt" fo:font-weight="bold" style:font-weight-asian="bold"/>
    </style:style>
    <style:style style:name="T480_5" style:family="text">
      <style:text-properties fo:font-size="11pt" style:font-size-asian="11pt" style:font-size-complex="11pt" fo:font-weight="bold" style:font-weight-asian="bold"/>
    </style:style>
    <style:style style:name="T480_6" style:family="text">
      <style:text-properties fo:font-size="11pt" style:font-size-asian="11pt" style:font-size-complex="11pt" fo:font-weight="bold" style:font-weight-asian="bold"/>
    </style:style>
    <style:style style:name="T480_7" style:family="text">
      <style:text-properties fo:font-size="11pt" style:font-size-asian="11pt" style:font-size-complex="11pt" fo:font-weight="bold" style:font-weight-asian="bold"/>
    </style:style>
    <style:style style:name="P481" style:family="paragraph" style:parent-style-name="Normal">
      <style:text-properties fo:font-size="10pt" style:font-size-asian="10pt" style:font-name-complex="Arial" style:font-size-complex="10pt"/>
    </style:style>
    <style:style style:name="P482" style:family="paragraph" style:parent-style-name="Normal"/>
    <style:style style:name="T482_1" style:family="text">
      <style:text-properties fo:font-size="11pt" style:font-size-asian="11pt" style:font-name-complex="Arial" style:font-size-complex="11pt"/>
    </style:style>
    <style:style style:name="T482_2" style:family="text">
      <style:text-properties fo:font-size="11pt" style:font-size-asian="11pt" style:font-name-complex="Arial" style:font-size-complex="11pt"/>
    </style:style>
    <style:style style:name="T482_3" style:family="text">
      <style:text-properties fo:font-size="11pt" style:font-size-asian="11pt" style:font-name-complex="Arial" style:font-size-complex="11pt"/>
    </style:style>
    <style:style style:name="T482_4" style:family="text">
      <style:text-properties fo:font-size="11pt" style:font-size-asian="11pt" style:font-name-complex="Arial" style:font-size-complex="11pt"/>
    </style:style>
    <style:style style:name="T482_5" style:family="text">
      <style:text-properties fo:font-size="11pt" style:font-size-asian="11pt" style:font-name-complex="Arial" style:font-size-complex="11pt"/>
    </style:style>
    <style:style style:name="T482_6" style:family="text">
      <style:text-properties fo:font-size="11pt" style:font-size-asian="11pt" style:font-name-complex="Arial" style:font-size-complex="11pt"/>
    </style:style>
    <style:style style:name="T482_7" style:family="text">
      <style:text-properties fo:font-size="11pt" style:font-size-asian="11pt" style:font-name-complex="Arial" style:font-size-complex="11pt"/>
    </style:style>
    <style:style style:name="T482_8" style:family="text">
      <style:text-properties fo:font-size="11pt" style:font-size-asian="11pt" style:font-name-complex="Arial" style:font-size-complex="11pt"/>
    </style:style>
    <style:style style:name="T482_9" style:family="text">
      <style:text-properties fo:font-size="11pt" style:font-size-asian="11pt" style:font-name-complex="Arial" style:font-size-complex="11pt"/>
    </style:style>
    <style:style style:name="T482_10" style:family="text">
      <style:text-properties fo:font-size="11pt" style:font-size-asian="11pt" style:font-name-complex="Arial" style:font-size-complex="11pt"/>
    </style:style>
    <style:style style:name="T482_11" style:family="text">
      <style:text-properties fo:font-size="11pt" style:font-size-asian="11pt" style:font-name-complex="Arial" style:font-size-complex="11pt"/>
    </style:style>
    <style:style style:name="T482_12" style:family="text">
      <style:text-properties fo:font-size="11pt" style:font-size-asian="11pt" style:font-name-complex="Arial" style:font-size-complex="11pt"/>
    </style:style>
    <style:style style:name="T482_13" style:family="text">
      <style:text-properties fo:font-size="11pt" style:font-size-asian="11pt" style:font-name-complex="Arial" style:font-size-complex="11pt"/>
    </style:style>
    <style:style style:name="P483" style:family="paragraph" style:parent-style-name="Normal">
      <style:text-properties fo:font-size="11pt" style:font-size-asian="11pt" style:font-name-complex="Arial" style:font-size-complex="11pt"/>
    </style:style>
    <style:style style:name="P484" style:family="paragraph" style:parent-style-name="Normal">
      <style:paragraph-properties fo:text-align="justify"/>
    </style:style>
    <style:style style:name="T4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8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18" style:family="table">
      <style:table-properties table:align="left" style:width="15.903cm" fo:margin-left="0cm"/>
    </style:style>
    <style:style style:name="Column65" style:family="table-column">
      <style:table-column-properties style:column-width="9.744cm"/>
    </style:style>
    <style:style style:name="Column66" style:family="table-column">
      <style:table-column-properties style:column-width="6.159cm"/>
    </style:style>
    <style:style style:name="Row61" style:family="table-row"/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line-height="100%" fo:margin-bottom="0cm"/>
    </style:style>
    <style:style style:name="T4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line-height="100%" fo:margin-bottom="0cm"/>
    </style:style>
    <style:style style:name="T4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62" style:family="table-row"/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text-align="justify" fo:line-height="100%" fo:margin-bottom="0cm"/>
    </style:style>
    <style:style style:name="T48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cm"/>
    </style:style>
    <style:style style:name="T48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490" style:family="paragraph" style:parent-style-name="Normal">
      <style:paragraph-properties fo:line-height="100%" fo:margin-bottom="0cm"/>
    </style:style>
    <style:style style:name="T49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9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9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63" style:family="table-row"/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text-align="justify" fo:line-height="100%" fo:margin-bottom="0cm"/>
    </style:style>
    <style:style style:name="T49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492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64" style:family="table-row"/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text-align="justify" fo:line-height="100%" fo:margin-bottom="0cm"/>
    </style:style>
    <style:style style:name="T49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495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9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49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9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498_1" style:family="text">
      <style:text-properties fo:font-size="11pt" style:font-size-asian="11pt" style:font-name-complex="Arial" style:font-size-complex="11pt" fo:font-weight="bold" style:font-weight-asian="bold"/>
    </style:style>
    <style:style style:name="P499" style:family="paragraph" style:parent-style-name="List_20_Paragraph">
      <style:paragraph-properties fo:text-align="justify"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499_1" style:family="text">
      <style:text-properties fo:font-size="11pt" style:font-size-asian="11pt" style:font-name-complex="Arial" style:font-size-complex="11pt" style:font-weight-complex="bold"/>
    </style:style>
    <style:style style:name="P500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500_1" style:family="text">
      <style:text-properties fo:font-size="11pt" style:font-size-asian="11pt" style:font-name-complex="Arial" style:font-size-complex="11pt" fo:font-weight="bold" style:font-weight-asian="bold"/>
    </style:style>
    <style:style style:name="P501" style:family="paragraph" style:parent-style-name="List_20_Paragraph">
      <style:paragraph-properties fo:text-align="justify">
        <style:tab-stops>
          <style:tab-stop style:type="left" style:leader-style="none" style:position="13.462cm"/>
        </style:tab-stops>
      </style:paragraph-properties>
      <style:text-properties fo:font-size="10pt" style:font-size-asian="10pt" style:font-size-complex="11pt"/>
    </style:style>
    <style:style style:name="T501_1" style:family="text">
      <style:text-properties fo:font-size="11pt" style:font-size-asian="11pt" style:font-name-complex="Arial" style:font-size-complex="11pt" style:font-weight-complex="bold"/>
    </style:style>
    <style:style style:name="P502" style:family="paragraph" style:parent-style-name="Normal">
      <style:text-properties fo:font-size="10pt" style:font-size-asian="10pt" style:font-size-complex="11pt"/>
    </style:style>
    <style:style style:name="Table19" style:family="table">
      <style:table-properties table:align="left" style:width="16.503cm" fo:margin-left="-0.259cm"/>
    </style:style>
    <style:style style:name="Column67" style:family="table-column">
      <style:table-column-properties style:column-width="3.013cm"/>
    </style:style>
    <style:style style:name="Column68" style:family="table-column">
      <style:table-column-properties style:column-width="1.087cm"/>
    </style:style>
    <style:style style:name="Column69" style:family="table-column">
      <style:table-column-properties style:column-width="1.653cm"/>
    </style:style>
    <style:style style:name="Column70" style:family="table-column">
      <style:table-column-properties style:column-width="5.791cm"/>
    </style:style>
    <style:style style:name="Column71" style:family="table-column">
      <style:table-column-properties style:column-width="4.96cm"/>
    </style:style>
    <style:style style:name="Row65" style:family="table-row">
      <style:table-row-properties style:min-row-height="0.863cm"/>
    </style:style>
    <style:style style:name="Cell2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line-height="100%" fo:margin-bottom="0cm"/>
    </style:style>
    <style:style style:name="T5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66" style:family="table-row">
      <style:table-row-properties style:min-row-height="0.612cm"/>
    </style:style>
    <style:style style:name="Cell2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paragraph-properties fo:line-height="100%" fo:margin-bottom="0cm"/>
    </style:style>
    <style:style style:name="T5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paragraph-properties fo:line-height="100%" fo:margin-bottom="0cm"/>
    </style:style>
    <style:style style:name="T5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paragraph-properties fo:line-height="100%" fo:margin-bottom="0cm"/>
    </style:style>
    <style:style style:name="T508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67" style:family="table-row">
      <style:table-row-properties style:min-row-height="0.609cm"/>
    </style:style>
    <style:style style:name="Cell2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line-height="100%" fo:margin-bottom="0cm"/>
    </style:style>
    <style:style style:name="T5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3" style:family="paragraph" style:parent-style-name="Normal">
      <style:text-properties fo:font-weight="bold" style:font-weight-asian="bold"/>
    </style:style>
    <style:style style:name="Table20" style:family="table">
      <style:table-properties table:align="left" style:width="16.494cm" fo:margin-left="0cm"/>
    </style:style>
    <style:style style:name="Column72" style:family="table-column">
      <style:table-column-properties style:column-width="6.743cm"/>
    </style:style>
    <style:style style:name="Column73" style:family="table-column">
      <style:table-column-properties style:column-width="4.75cm"/>
    </style:style>
    <style:style style:name="Column74" style:family="table-column">
      <style:table-column-properties style:column-width="5.001cm"/>
    </style:style>
    <style:style style:name="Row68" style:family="table-row">
      <style:table-row-properties style:min-row-height="0.482cm"/>
    </style:style>
    <style:style style:name="Cell21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00%" fo:margin-bottom="0cm"/>
    </style:style>
    <style:style style:name="T5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line-height="100%" fo:margin-bottom="0cm"/>
    </style:style>
    <style:style style:name="T5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00%" fo:margin-bottom="0cm"/>
    </style:style>
    <style:style style:name="T5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9" style:family="table-row"/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line-height="100%" fo:margin-bottom="0cm"/>
    </style:style>
    <style:style style:name="T5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0" style:family="paragraph" style:parent-style-name="Normal">
      <style:paragraph-properties fo:line-height="100%" fo:margin-bottom="0cm"/>
    </style:style>
    <style:style style:name="T5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1" style:family="paragraph" style:parent-style-name="Normal">
      <style:paragraph-properties fo:line-height="100%" fo:margin-bottom="0cm"/>
    </style:style>
    <style:style style:name="T5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2" style:family="paragraph" style:parent-style-name="Normal">
      <style:paragraph-properties fo:line-height="100%" fo:margin-bottom="0cm"/>
    </style:style>
    <style:style style:name="T5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2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70" style:family="table-row"/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line-height="100%" fo:margin-bottom="0cm"/>
    </style:style>
    <style:style style:name="T5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2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2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7" style:family="paragraph" style:parent-style-name="Normal">
      <style:paragraph-properties fo:text-align="justify"/>
    </style:style>
    <style:style style:name="T52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8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529" style:family="paragraph" style:parent-style-name="Normal">
      <style:paragraph-properties fo:text-align="justify"/>
    </style:style>
    <style:style style:name="T529_1" style:family="text">
      <style:text-properties fo:font-size="11pt" style:font-size-asian="11pt" style:font-name-complex="Arial" style:font-size-complex="11pt" style:font-weight-complex="bold"/>
    </style:style>
    <style:style style:name="T529_2" style:family="text">
      <style:text-properties fo:font-size="11pt" style:font-size-asian="11pt" style:font-name-complex="Arial" style:font-size-complex="11pt" style:font-weight-complex="bold"/>
    </style:style>
    <style:style style:name="T529_3" style:family="text">
      <style:text-properties fo:font-size="11pt" style:font-size-asian="11pt" style:font-name-complex="Arial" style:font-size-complex="11pt" style:font-weight-complex="bold"/>
    </style:style>
    <style:style style:name="P53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1" style:family="paragraph" style:parent-style-name="Normal">
      <style:paragraph-properties fo:text-align="justify"/>
    </style:style>
    <style:style style:name="T531_1" style:family="text">
      <style:text-properties fo:font-size="11pt" style:font-size-asian="11pt" style:font-name-complex="Arial" style:font-size-complex="11pt" style:font-weight-complex="bold"/>
    </style:style>
    <style:style style:name="T531_2" style:family="text">
      <style:text-properties fo:font-size="11pt" style:font-size-asian="11pt" style:font-name-complex="Arial" style:font-size-complex="11pt" style:font-weight-complex="bold"/>
    </style:style>
    <style:style style:name="T531_3" style:family="text">
      <style:text-properties fo:font-size="11pt" style:font-size-asian="11pt" style:font-name-complex="Arial" style:font-size-complex="11pt" style:font-weight-complex="bold"/>
    </style:style>
    <style:style style:name="T531_4" style:family="text">
      <style:text-properties fo:font-size="11pt" style:font-size-asian="11pt" style:font-name-complex="Arial" style:font-size-complex="11pt" style:font-weight-complex="bold"/>
    </style:style>
    <style:style style:name="T531_5" style:family="text">
      <style:text-properties fo:font-size="11pt" style:font-size-asian="11pt" style:font-name-complex="Arial" style:font-size-complex="11pt" style:font-weight-complex="bold"/>
    </style:style>
    <style:style style:name="T531_6" style:family="text">
      <style:text-properties fo:font-size="11pt" style:font-size-asian="11pt" style:font-name-complex="Arial" style:font-size-complex="11pt" style:font-weight-complex="bold"/>
    </style:style>
    <style:style style:name="T531_7" style:family="text">
      <style:text-properties fo:font-size="11pt" style:font-size-asian="11pt" style:font-name-complex="Arial" style:font-size-complex="11pt" style:font-weight-complex="bold"/>
    </style:style>
    <style:style style:name="T531_8" style:family="text">
      <style:text-properties fo:font-size="11pt" style:font-size-asian="11pt" style:font-name-complex="Arial" style:font-size-complex="11pt" style:font-weight-complex="bold"/>
    </style:style>
    <style:style style:name="T531_9" style:family="text">
      <style:text-properties fo:font-size="11pt" style:font-size-asian="11pt" style:font-name-complex="Arial" style:font-size-complex="11pt" style:font-weight-complex="bold"/>
    </style:style>
    <style:style style:name="T531_10" style:family="text">
      <style:text-properties fo:font-size="11pt" style:font-size-asian="11pt" style:font-name-complex="Arial" style:font-size-complex="11pt" style:font-weight-complex="bold"/>
    </style:style>
    <style:style style:name="P532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3" style:family="paragraph" style:parent-style-name="Normal">
      <style:paragraph-properties fo:text-align="justify"/>
    </style:style>
    <style:style style:name="T533_1" style:family="text">
      <style:text-properties fo:font-size="11pt" style:font-size-asian="11pt" style:font-name-complex="Arial" style:font-size-complex="11pt" style:font-weight-complex="bold"/>
    </style:style>
    <style:style style:name="T533_2" style:family="text">
      <style:text-properties fo:font-size="11pt" style:font-size-asian="11pt" style:font-size-complex="11pt"/>
    </style:style>
    <style:style style:name="T533_3" style:family="text">
      <style:text-properties fo:font-size="11pt" style:font-size-asian="11pt" style:font-size-complex="11pt"/>
    </style:style>
    <style:style style:name="T533_4" style:family="text">
      <style:text-properties fo:font-size="11pt" style:font-size-asian="11pt" style:font-size-complex="11pt"/>
    </style:style>
    <style:style style:name="T533_5" style:family="text">
      <style:text-properties fo:font-size="11pt" style:font-size-asian="11pt" style:font-size-complex="11pt"/>
    </style:style>
    <style:style style:name="T533_6" style:family="text">
      <style:text-properties fo:font-size="11pt" style:font-size-asian="11pt" style:font-size-complex="11pt"/>
    </style:style>
    <style:style style:name="T533_7" style:family="text">
      <style:text-properties fo:font-size="11pt" style:font-size-asian="11pt" style:font-size-complex="11pt"/>
    </style:style>
    <style:style style:name="T533_8" style:family="text">
      <style:text-properties fo:font-size="11pt" style:font-size-asian="11pt" style:font-size-complex="11pt"/>
    </style:style>
    <style:style style:name="T533_9" style:family="text">
      <style:text-properties fo:font-size="11pt" style:font-size-asian="11pt" style:font-size-complex="11pt"/>
    </style:style>
    <style:style style:name="T533_10" style:family="text">
      <style:text-properties fo:font-size="11pt" style:font-size-asian="11pt" style:font-size-complex="11pt"/>
    </style:style>
    <style:style style:name="P53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5" style:family="paragraph" style:parent-style-name="Normal">
      <style:paragraph-properties fo:text-align="justify"/>
    </style:style>
    <style:style style:name="T535_1" style:family="text">
      <style:text-properties fo:font-size="11pt" style:font-size-asian="11pt" style:font-name-complex="Arial" style:font-size-complex="11pt" style:font-weight-complex="bold"/>
    </style:style>
    <style:style style:name="T535_2" style:family="text">
      <style:text-properties fo:font-size="11pt" style:font-size-asian="11pt" style:font-name-complex="Arial" style:font-size-complex="11pt" style:font-weight-complex="bold"/>
    </style:style>
    <style:style style:name="T535_3" style:family="text">
      <style:text-properties fo:font-size="11pt" style:font-size-asian="11pt" style:font-name-complex="Arial" style:font-size-complex="11pt" style:font-weight-complex="bold"/>
    </style:style>
    <style:style style:name="T535_4" style:family="text">
      <style:text-properties fo:font-size="11pt" style:font-size-asian="11pt" style:font-name-complex="Arial" style:font-size-complex="11pt" style:font-weight-complex="bold"/>
    </style:style>
    <style:style style:name="T535_5" style:family="text">
      <style:text-properties fo:font-size="11pt" style:font-size-asian="11pt" style:font-name-complex="Arial" style:font-size-complex="11pt" style:font-weight-complex="bold"/>
    </style:style>
    <style:style style:name="T535_6" style:family="text">
      <style:text-properties fo:font-size="11pt" style:font-size-asian="11pt" style:font-name-complex="Arial" style:font-size-complex="11pt" style:font-weight-complex="bold"/>
    </style:style>
    <style:style style:name="P536" style:family="paragraph" style:parent-style-name="List_20_Paragraph">
      <style:paragraph-properties fo:text-align="justify"/>
    </style:style>
    <style:style style:name="T536_1" style:family="text"/>
    <style:style style:name="T536_2" style:family="text" style:parent-style-name="Internet_20_link">
      <style:text-properties fo:font-size="11pt" style:font-size-asian="11pt" style:font-size-complex="11pt"/>
    </style:style>
    <style:style style:name="T536_3" style:family="text">
      <style:text-properties fo:color="#ff0000" fo:font-size="11pt" style:font-size-asian="11pt" style:font-size-complex="11pt"/>
    </style:style>
    <style:style style:name="T536_4" style:family="text">
      <style:text-properties fo:font-size="11pt" style:font-size-asian="11pt" style:font-size-complex="11pt"/>
    </style:style>
    <style:style style:name="T536_5" style:family="text"/>
    <style:style style:name="T536_6" style:family="text" style:parent-style-name="Internet_20_link">
      <style:text-properties fo:font-size="11pt" style:font-size-asian="11pt" style:font-size-complex="11pt"/>
    </style:style>
    <style:style style:name="T536_7" style:family="text" style:parent-style-name="Internet_20_link">
      <style:text-properties fo:font-size="11pt" style:font-size-asian="11pt" style:font-size-complex="11pt"/>
    </style:style>
    <style:style style:name="T536_8" style:family="text">
      <style:text-properties fo:font-size="11pt" style:font-size-asian="11pt" style:font-name-complex="Arial" style:font-size-complex="11pt" style:font-weight-complex="bold"/>
    </style:style>
    <style:style style:name="T536_9" style:family="text">
      <style:text-properties fo:font-size="11pt" style:font-size-asian="11pt" style:font-size-complex="11pt"/>
    </style:style>
    <style:style style:name="T536_10" style:family="text">
      <style:text-properties fo:font-size="11pt" style:font-size-asian="11pt" style:font-size-complex="11pt"/>
    </style:style>
    <style:style style:name="P537" style:family="paragraph" style:parent-style-name="List_20_Paragraph">
      <style:paragraph-properties fo:text-align="justify"/>
    </style:style>
    <style:style style:name="T537_1" style:family="text">
      <style:text-properties fo:color="#000000" fo:font-size="11pt" style:font-size-asian="11pt" style:font-size-complex="11pt"/>
    </style:style>
    <style:style style:name="T537_2" style:family="text">
      <style:text-properties fo:color="#000000" fo:font-size="11pt" style:font-size-asian="11pt" style:font-size-complex="11pt"/>
    </style:style>
    <style:style style:name="T537_3" style:family="text"/>
    <style:style style:name="T537_4" style:family="text" style:parent-style-name="Internet_20_link">
      <style:text-properties fo:font-size="11pt" style:font-size-asian="11pt" style:font-size-complex="11pt"/>
    </style:style>
    <style:style style:name="T537_5" style:family="text" style:parent-style-name="Internet_20_link">
      <style:text-properties fo:font-size="11pt" style:font-size-asian="11pt" style:font-size-complex="11pt"/>
    </style:style>
    <style:style style:name="P538" style:family="paragraph" style:parent-style-name="Normal">
      <style:paragraph-properties fo:text-align="justify"/>
    </style:style>
    <style:style style:name="T538_1" style:family="text" style:parent-style-name="cf01">
      <style:text-properties style:font-name="Arial" fo:font-size="11pt" style:font-size-asian="11pt" style:font-name-complex="Arial" style:font-size-complex="11pt"/>
    </style:style>
    <style:style style:name="T538_2" style:family="text" style:parent-style-name="cf01">
      <style:text-properties style:font-name="Arial" fo:font-size="11pt" style:font-size-asian="11pt" style:font-name-complex="Arial" style:font-size-complex="11pt"/>
    </style:style>
    <style:style style:name="T538_3" style:family="text" style:parent-style-name="cf01">
      <style:text-properties style:font-name="Arial" fo:font-size="11pt" style:font-size-asian="11pt" style:font-name-complex="Arial" style:font-size-complex="11pt"/>
    </style:style>
    <style:style style:name="T538_4" style:family="text" style:parent-style-name="cf01">
      <style:text-properties style:font-name="Arial" fo:font-size="11pt" style:font-size-asian="11pt" style:font-name-complex="Arial" style:font-size-complex="11pt"/>
    </style:style>
    <style:style style:name="T538_5" style:family="text" style:parent-style-name="cf01">
      <style:text-properties style:font-name="Arial" fo:font-size="11pt" style:font-size-asian="11pt" style:font-name-complex="Arial" style:font-size-complex="11pt"/>
    </style:style>
    <style:style style:name="T538_6" style:family="text" style:parent-style-name="cf01">
      <style:text-properties style:font-name="Arial" fo:font-size="11pt" style:font-size-asian="11pt" style:font-name-complex="Arial" style:font-size-complex="11pt"/>
    </style:style>
    <style:style style:name="P53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40" style:family="paragraph" style:parent-style-name="Normal">
      <style:paragraph-properties fo:text-align="justify"/>
    </style:style>
    <style:style style:name="T540_1" style:family="text">
      <style:text-properties fo:font-size="11pt" style:font-size-asian="11pt" style:font-size-complex="11pt"/>
    </style:style>
    <style:style style:name="T540_2" style:family="text">
      <style:text-properties fo:font-size="11pt" style:font-size-asian="11pt" style:font-size-complex="11pt"/>
    </style:style>
    <style:style style:name="T540_3" style:family="text">
      <style:text-properties fo:font-size="11pt" style:font-size-asian="11pt" style:font-size-complex="11pt"/>
    </style:style>
    <style:style style:name="T540_4" style:family="text">
      <style:text-properties fo:font-size="11pt" style:font-size-asian="11pt" style:font-size-complex="11pt"/>
    </style:style>
    <style:style style:name="T540_5" style:family="text">
      <style:text-properties fo:font-size="11pt" style:font-size-asian="11pt" style:font-size-complex="11pt"/>
    </style:style>
    <style:style style:name="T540_6" style:family="text">
      <style:text-properties fo:font-size="11pt" style:font-size-asian="11pt" style:font-size-complex="11pt"/>
    </style:style>
    <style:style style:name="T540_7" style:family="text">
      <style:text-properties fo:font-size="11pt" style:font-size-asian="11pt" style:font-size-complex="11pt"/>
    </style:style>
    <style:style style:name="T540_8" style:family="text">
      <style:text-properties fo:font-size="11pt" style:font-size-asian="11pt" style:font-size-complex="11pt"/>
    </style:style>
    <style:style style:name="T540_9" style:family="text">
      <style:text-properties fo:font-size="11pt" style:font-size-asian="11pt" style:font-size-complex="11pt"/>
    </style:style>
    <style:style style:name="T540_10" style:family="text">
      <style:text-properties fo:font-size="11pt" style:font-size-asian="11pt" style:font-size-complex="11pt"/>
    </style:style>
    <style:style style:name="T540_11" style:family="text">
      <style:text-properties fo:font-size="11pt" style:font-size-asian="11pt" style:font-size-complex="11pt"/>
    </style:style>
    <style:style style:name="T540_12" style:family="text">
      <style:text-properties fo:font-size="11pt" style:font-size-asian="11pt" style:font-size-complex="11pt"/>
    </style:style>
    <style:style style:name="T540_13" style:family="text">
      <style:text-properties fo:font-size="11pt" style:font-size-asian="11pt" style:font-size-complex="11pt"/>
    </style:style>
    <style:style style:name="T540_14" style:family="text">
      <style:text-properties fo:font-size="11pt" style:font-size-asian="11pt" style:font-size-complex="11pt"/>
    </style:style>
    <style:style style:name="T540_15" style:family="text">
      <style:text-properties fo:font-size="11pt" style:font-size-asian="11pt" style:font-size-complex="11pt"/>
    </style:style>
    <style:style style:name="T540_16" style:family="text">
      <style:text-properties fo:font-size="11pt" style:font-size-asian="11pt" style:font-size-complex="11pt"/>
    </style:style>
    <style:style style:name="T540_17" style:family="text">
      <style:text-properties fo:font-size="11pt" style:font-size-asian="11pt" style:font-size-complex="11pt"/>
    </style:style>
    <style:style style:name="P54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542" style:family="paragraph" style:parent-style-name="Normal">
      <style:paragraph-properties fo:text-align="justify"/>
    </style:style>
    <style:style style:name="T542_1" style:family="text">
      <style:text-properties fo:font-size="11pt" style:font-size-asian="11pt" style:font-size-complex="11pt"/>
    </style:style>
    <style:style style:name="T542_2" style:family="text">
      <style:text-properties fo:font-size="11pt" style:font-size-asian="11pt" style:font-size-complex="11pt"/>
    </style:style>
    <style:style style:name="T542_3" style:family="text">
      <style:text-properties fo:font-size="11pt" style:font-size-asian="11pt" style:font-size-complex="11pt"/>
    </style:style>
    <style:style style:name="T542_4" style:family="text">
      <style:text-properties fo:font-size="11pt" style:font-size-asian="11pt" style:font-size-complex="11pt"/>
    </style:style>
    <style:style style:name="T542_5" style:family="text">
      <style:text-properties fo:font-size="11pt" style:font-size-asian="11pt" style:font-size-complex="11pt"/>
    </style:style>
    <style:style style:name="T542_6" style:family="text">
      <style:text-properties fo:font-size="11pt" style:font-size-asian="11pt" style:font-size-complex="11pt"/>
    </style:style>
    <style:style style:name="T542_7" style:family="text">
      <style:text-properties fo:font-size="11pt" style:font-size-asian="11pt" style:font-size-complex="11pt"/>
    </style:style>
    <style:style style:name="P543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544" style:family="paragraph" style:parent-style-name="Normal">
      <style:paragraph-properties fo:text-align="justify"/>
    </style:style>
    <style:style style:name="T544_1" style:family="text">
      <style:text-properties fo:font-size="11pt" style:font-size-asian="11pt" style:font-size-complex="11pt"/>
    </style:style>
    <style:style style:name="T544_2" style:family="text">
      <style:text-properties fo:font-size="11pt" style:font-size-asian="11pt" style:font-size-complex="11pt"/>
    </style:style>
    <style:style style:name="T544_3" style:family="text">
      <style:text-properties fo:font-size="11pt" style:font-size-asian="11pt" style:font-size-complex="11pt"/>
    </style:style>
    <style:style style:name="T544_4" style:family="text">
      <style:text-properties fo:font-size="11pt" style:font-size-asian="11pt" style:font-size-complex="11pt"/>
    </style:style>
    <style:style style:name="T544_5" style:family="text">
      <style:text-properties fo:font-size="11pt" style:font-size-asian="11pt" style:font-size-complex="11pt"/>
    </style:style>
    <style:style style:name="T544_6" style:family="text">
      <style:text-properties fo:font-size="11pt" style:font-size-asian="11pt" style:font-size-complex="11pt"/>
    </style:style>
    <style:style style:name="T544_7" style:family="text">
      <style:text-properties fo:font-size="11pt" style:font-size-asian="11pt" style:font-size-complex="11pt"/>
    </style:style>
    <style:style style:name="T544_8" style:family="text">
      <style:text-properties fo:font-size="11pt" style:font-size-asian="11pt" style:font-size-complex="11pt"/>
    </style:style>
    <style:style style:name="T544_9" style:family="text">
      <style:text-properties fo:font-size="11pt" style:font-size-asian="11pt" style:font-size-complex="11pt"/>
    </style:style>
    <style:style style:name="T544_10" style:family="text">
      <style:text-properties fo:font-size="11pt" style:font-size-asian="11pt" style:font-name-complex="Arial" style:font-size-complex="11pt" style:font-weight-complex="bold"/>
    </style:style>
    <style:style style:name="T544_11" style:family="text">
      <style:text-properties fo:font-size="11pt" style:font-name-asian="Calibri" style:font-size-asian="11pt" style:font-size-complex="11pt"/>
    </style:style>
    <style:style style:name="T544_12" style:family="text">
      <style:text-properties fo:font-size="11pt" style:font-name-asian="Calibri" style:font-size-asian="11pt" style:font-size-complex="11pt"/>
    </style:style>
    <style:style style:name="T544_13" style:family="text">
      <style:text-properties fo:font-size="11pt" style:font-name-asian="Calibri" style:font-size-asian="11pt" style:font-size-complex="11pt"/>
    </style:style>
    <style:style style:name="T544_14" style:family="text">
      <style:text-properties fo:font-size="11pt" style:font-name-asian="Calibri" style:font-size-asian="11pt" style:font-size-complex="11pt"/>
    </style:style>
    <style:style style:name="T544_15" style:family="text">
      <style:text-properties fo:font-size="11pt" style:font-name-asian="Calibri" style:font-size-asian="11pt" style:font-size-complex="11pt"/>
    </style:style>
    <style:style style:name="T544_16" style:family="text">
      <style:text-properties fo:font-size="11pt" style:font-name-asian="Calibri" style:font-size-asian="11pt" style:font-size-complex="11pt"/>
    </style:style>
    <style:style style:name="T544_17" style:family="text">
      <style:text-properties fo:font-size="11pt" style:font-name-asian="Calibri" style:font-size-asian="11pt" style:font-size-complex="11pt"/>
    </style:style>
    <style:style style:name="T544_18" style:family="text">
      <style:text-properties fo:font-size="11pt" style:font-name-asian="Calibri" style:font-size-asian="11pt" style:font-size-complex="11pt"/>
    </style:style>
    <style:style style:name="T544_19" style:family="text">
      <style:text-properties fo:font-size="11pt" style:font-name-asian="Calibri" style:font-size-asian="11pt" style:font-size-complex="11pt"/>
    </style:style>
    <style:style style:name="T544_20" style:family="text">
      <style:text-properties fo:font-size="11pt" style:font-name-asian="Calibri" style:font-size-asian="11pt" style:font-size-complex="11pt"/>
    </style:style>
    <style:style style:name="T544_21" style:family="text">
      <style:text-properties fo:font-size="11pt" style:font-name-asian="Calibri" style:font-size-asian="11pt" style:font-size-complex="11pt"/>
    </style:style>
    <style:style style:name="P54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46" style:family="paragraph" style:parent-style-name="Normal">
      <style:paragraph-properties fo:text-align="justify"/>
    </style:style>
    <style:style style:name="T546_1" style:family="text">
      <style:text-properties fo:font-size="11pt" style:font-size-asian="11pt" style:font-size-complex="11pt" fo:font-weight="bold" style:font-weight-asian="bold"/>
    </style:style>
    <style:style style:name="T546_2" style:family="text">
      <style:text-properties fo:font-size="11pt" style:font-size-asian="11pt" style:font-size-complex="11pt" fo:font-weight="bold" style:font-weight-asian="bold"/>
    </style:style>
    <style:style style:name="T546_3" style:family="text">
      <style:text-properties fo:font-size="11pt" style:font-size-asian="11pt" style:font-size-complex="11pt" fo:font-weight="bold" style:font-weight-asian="bold"/>
    </style:style>
    <style:style style:name="P547" style:family="paragraph" style:parent-style-name="Normal">
      <style:text-properties style:font-name-complex="Arial"/>
    </style:style>
    <style:style style:name="P548" style:family="paragraph" style:parent-style-name="Normal"/>
    <style:style style:name="T548_1" style:family="text">
      <style:text-properties fo:font-size="11pt" style:font-size-asian="11pt" style:font-name-complex="Arial" style:font-size-complex="11pt"/>
    </style:style>
    <style:style style:name="T548_2" style:family="text">
      <style:text-properties fo:font-size="11pt" style:font-size-asian="11pt" style:font-name-complex="Arial" style:font-size-complex="11pt"/>
    </style:style>
    <style:style style:name="T548_3" style:family="text">
      <style:text-properties fo:font-size="11pt" style:font-size-asian="11pt" style:font-name-complex="Arial" style:font-size-complex="11pt"/>
    </style:style>
    <style:style style:name="T548_4" style:family="text">
      <style:text-properties fo:font-size="11pt" style:font-size-asian="11pt" style:font-name-complex="Arial" style:font-size-complex="11pt"/>
    </style:style>
    <style:style style:name="T548_5" style:family="text">
      <style:text-properties fo:font-size="11pt" style:font-size-asian="11pt" style:font-name-complex="Arial" style:font-size-complex="11pt"/>
    </style:style>
    <style:style style:name="T548_6" style:family="text">
      <style:text-properties fo:font-size="11pt" style:font-size-asian="11pt" style:font-name-complex="Arial" style:font-size-complex="11pt"/>
    </style:style>
    <style:style style:name="T548_7" style:family="text">
      <style:text-properties fo:font-size="11pt" style:font-size-asian="11pt" style:font-name-complex="Arial" style:font-size-complex="11pt"/>
    </style:style>
    <style:style style:name="T548_8" style:family="text">
      <style:text-properties fo:font-size="11pt" style:font-size-asian="11pt" style:font-name-complex="Arial" style:font-size-complex="11pt"/>
    </style:style>
    <style:style style:name="T548_9" style:family="text">
      <style:text-properties fo:font-size="11pt" style:font-size-asian="11pt" style:font-name-complex="Arial" style:font-size-complex="11pt"/>
    </style:style>
    <style:style style:name="T548_10" style:family="text">
      <style:text-properties fo:font-size="11pt" style:font-size-asian="11pt" style:font-name-complex="Arial" style:font-size-complex="11pt"/>
    </style:style>
    <style:style style:name="T548_11" style:family="text">
      <style:text-properties fo:font-size="11pt" style:font-size-asian="11pt" style:font-name-complex="Arial" style:font-size-complex="11pt"/>
    </style:style>
    <style:style style:name="T548_12" style:family="text">
      <style:text-properties fo:font-size="11pt" style:font-size-asian="11pt" style:font-name-complex="Arial" style:font-size-complex="11pt"/>
    </style:style>
    <style:style style:name="T548_13" style:family="text">
      <style:text-properties fo:font-size="11pt" style:font-size-asian="11pt" style:font-name-complex="Arial" style:font-size-complex="11pt"/>
    </style:style>
    <style:style style:name="P549" style:family="paragraph" style:parent-style-name="Normal">
      <style:text-properties style:font-name-complex="Arial"/>
    </style:style>
    <style:style style:name="P550" style:family="paragraph" style:parent-style-name="Normal">
      <style:paragraph-properties fo:text-align="justify"/>
    </style:style>
    <style:style style:name="T55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5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50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51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55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552_1" style:family="text">
      <style:text-properties fo:font-size="11pt" style:font-size-asian="11pt" style:font-name-complex="Arial" style:font-size-complex="11pt" fo:font-weight="bold" style:font-weight-asian="bold"/>
    </style:style>
    <style:style style:name="Table21" style:family="table">
      <style:table-properties table:align="left" style:width="15.903cm" fo:margin-left="0cm"/>
    </style:style>
    <style:style style:name="Column75" style:family="table-column">
      <style:table-column-properties style:column-width="9.744cm"/>
    </style:style>
    <style:style style:name="Column76" style:family="table-column">
      <style:table-column-properties style:column-width="6.159cm"/>
    </style:style>
    <style:style style:name="Row71" style:family="table-row"/>
    <style:style style:name="Cell223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5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24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5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72" style:family="table-row"/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55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5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73" style:family="table-row"/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55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558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5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5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5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6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561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561_1" style:family="text">
      <style:text-properties fo:font-size="11pt" style:font-size-asian="11pt" style:font-name-complex="Arial" style:font-size-complex="11pt" fo:font-weight="bold" style:font-weight-asian="bold"/>
    </style:style>
    <style:style style:name="T561_2" style:family="text">
      <style:text-properties fo:font-size="11pt" style:font-size-asian="11pt" style:font-name-complex="Arial" style:font-size-complex="11pt" fo:font-weight="bold" style:font-weight-asian="bold"/>
    </style:style>
    <style:style style:name="P562" style:family="paragraph" style:parent-style-name="List_20_Paragraph">
      <style:paragraph-properties fo:text-align="justify"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562_1" style:family="text">
      <style:text-properties fo:font-size="11pt" style:font-size-asian="11pt" style:font-name-complex="Arial" style:font-size-complex="11pt" style:font-weight-complex="bold"/>
    </style:style>
    <style:style style:name="P563" style:family="paragraph" style:parent-style-name="List_20_Paragraph">
      <style:paragraph-properties fo:text-align="justify"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563_1" style:family="text">
      <style:text-properties fo:font-size="11pt" style:font-size-asian="11pt" style:font-name-complex="Arial" style:font-size-complex="11pt" style:font-weight-complex="bold"/>
    </style:style>
    <style:style style:name="P564" style:family="paragraph" style:parent-style-name="List_20_Paragraph">
      <style:paragraph-properties fo:text-align="justify"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564_1" style:family="text">
      <style:text-properties fo:font-size="11pt" style:font-size-asian="11pt" style:font-name-complex="Arial" style:font-size-complex="11pt" style:font-weight-complex="bold"/>
    </style:style>
    <style:style style:name="P56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566" style:family="paragraph" style:parent-style-name="Normal">
      <style:text-properties fo:font-size="10pt" style:font-size-asian="10pt" style:font-size-complex="11pt"/>
    </style:style>
    <style:style style:name="Table22" style:family="table">
      <style:table-properties table:align="left" style:width="16.503cm" fo:margin-left="-0.259cm"/>
    </style:style>
    <style:style style:name="Column77" style:family="table-column">
      <style:table-column-properties style:column-width="3.013cm"/>
    </style:style>
    <style:style style:name="Column78" style:family="table-column">
      <style:table-column-properties style:column-width="1.087cm"/>
    </style:style>
    <style:style style:name="Column79" style:family="table-column">
      <style:table-column-properties style:column-width="1.653cm"/>
    </style:style>
    <style:style style:name="Column80" style:family="table-column">
      <style:table-column-properties style:column-width="5.791cm"/>
    </style:style>
    <style:style style:name="Column81" style:family="table-column">
      <style:table-column-properties style:column-width="4.96cm"/>
    </style:style>
    <style:style style:name="Row74" style:family="table-row">
      <style:table-row-properties style:min-row-height="0.863cm"/>
    </style:style>
    <style:style style:name="Cell2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line-height="100%" fo:margin-bottom="0cm"/>
    </style:style>
    <style:style style:name="T5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line-height="100%" fo:margin-bottom="0cm"/>
    </style:style>
    <style:style style:name="T5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6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5" style:family="table-row">
      <style:table-row-properties style:min-row-height="0.612cm"/>
    </style:style>
    <style:style style:name="Cell2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line-height="100%" fo:margin-bottom="0cm"/>
    </style:style>
    <style:style style:name="T5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line-height="100%" fo:margin-bottom="0cm"/>
    </style:style>
    <style:style style:name="T572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6" style:family="table-row">
      <style:table-row-properties style:min-row-height="0.609cm"/>
    </style:style>
    <style:style style:name="Cell2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line-height="100%" fo:margin-bottom="0cm"/>
    </style:style>
    <style:style style:name="T5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line-height="100%" fo:margin-bottom="0cm"/>
    </style:style>
    <style:style style:name="T5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7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line-height="100%" fo:margin-bottom="0cm"/>
    </style:style>
    <style:style style:name="T5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7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7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7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77" style:family="paragraph" style:parent-style-name="Normal">
      <style:text-properties fo:font-weight="bold" style:font-weight-asian="bold"/>
    </style:style>
    <style:style style:name="P578" style:family="paragraph" style:parent-style-name="Normal">
      <style:text-properties fo:font-weight="bold" style:font-weight-asian="bold"/>
    </style:style>
    <style:style style:name="Table23" style:family="table">
      <style:table-properties table:align="left" style:width="16.157cm" fo:margin-left="-0.265cm"/>
    </style:style>
    <style:style style:name="Column82" style:family="table-column">
      <style:table-column-properties style:column-width="6.735cm"/>
    </style:style>
    <style:style style:name="Column83" style:family="table-column">
      <style:table-column-properties style:column-width="4.593cm"/>
    </style:style>
    <style:style style:name="Column84" style:family="table-column">
      <style:table-column-properties style:column-width="4.83cm"/>
    </style:style>
    <style:style style:name="Row77" style:family="table-row">
      <style:table-row-properties style:min-row-height="0.476cm"/>
    </style:style>
    <style:style style:name="Cell239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580" style:family="paragraph" style:parent-style-name="Normal">
      <style:paragraph-properties fo:line-height="100%" fo:margin-bottom="0cm"/>
    </style:style>
    <style:style style:name="T5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1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78" style:family="table-row">
      <style:table-row-properties style:min-row-height="0.529cm"/>
    </style:style>
    <style:style style:name="Cell2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82" style:family="paragraph" style:parent-style-name="Normal">
      <style:paragraph-properties fo:line-height="100%" fo:margin-bottom="0cm"/>
    </style:style>
    <style:style style:name="T5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83" style:family="paragraph" style:parent-style-name="Normal">
      <style:paragraph-properties fo:line-height="100%" fo:margin-bottom="0cm"/>
    </style:style>
    <style:style style:name="T58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84" style:family="paragraph" style:parent-style-name="Normal">
      <style:paragraph-properties fo:line-height="100%" fo:margin-bottom="0cm"/>
    </style:style>
    <style:style style:name="T58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85" style:family="paragraph" style:parent-style-name="Normal">
      <style:paragraph-properties fo:line-height="100%" fo:margin-bottom="0cm"/>
    </style:style>
    <style:style style:name="T58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86" style:family="paragraph" style:parent-style-name="Normal">
      <style:paragraph-properties fo:line-height="100%" fo:margin-bottom="0cm"/>
    </style:style>
    <style:style style:name="T58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87" style:family="paragraph" style:parent-style-name="Normal">
      <style:paragraph-properties fo:line-height="100%" fo:margin-bottom="0cm"/>
    </style:style>
    <style:style style:name="T58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587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587_3" style:family="text"/>
    <style:style style:name="T587_4" style:family="text">
      <style:text-properties fo:color="#1155c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587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587_6" style:family="text"/>
    <style:style style:name="T587_7" style:family="text">
      <style:text-properties fo:color="#1155cc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587_8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88" style:family="paragraph" style:parent-style-name="Normal">
      <style:paragraph-properties fo:line-height="100%" fo:margin-bottom="0cm"/>
    </style:style>
    <style:style style:name="T58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89" style:family="paragraph" style:parent-style-name="Normal">
      <style:paragraph-properties fo:line-height="100%" fo:margin-bottom="0cm"/>
    </style:style>
    <style:style style:name="T58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589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589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79" style:family="table-row">
      <style:table-row-properties style:min-row-height="0.529cm"/>
    </style:style>
    <style:style style:name="Cell2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90" style:family="paragraph" style:parent-style-name="Normal">
      <style:paragraph-properties fo:line-height="100%" fo:margin-bottom="0cm"/>
    </style:style>
    <style:style style:name="T5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91" style:family="paragraph" style:parent-style-name="Normal">
      <style:paragraph-properties fo:line-height="100%" fo:margin-bottom="0cm"/>
    </style:style>
    <style:style style:name="T59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92" style:family="paragraph" style:parent-style-name="Normal">
      <style:paragraph-properties fo:line-height="100%" fo:margin-bottom="0cm"/>
    </style:style>
    <style:style style:name="T59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93" style:family="paragraph" style:parent-style-name="Normal">
      <style:paragraph-properties fo:line-height="100%" fo:margin-bottom="0cm"/>
    </style:style>
    <style:style style:name="T59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94" style:family="paragraph" style:parent-style-name="Normal">
      <style:paragraph-properties fo:line-height="100%" fo:margin-bottom="0cm"/>
    </style:style>
    <style:style style:name="T59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95" style:family="paragraph" style:parent-style-name="Normal">
      <style:paragraph-properties fo:line-height="100%" fo:margin-bottom="0cm"/>
    </style:style>
    <style:style style:name="T59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595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596" style:family="paragraph" style:parent-style-name="Normal">
      <style:text-properties fo:font-size="14pt" style:font-size-asian="14pt" style:font-size-complex="14pt" fo:font-weight="bold" style:font-weight-asian="bold"/>
    </style:style>
    <style:style style:name="P597" style:family="paragraph" style:parent-style-name="Normal">
      <style:paragraph-properties fo:text-align="justify"/>
    </style:style>
    <style:style style:name="T5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99" style:family="paragraph" style:parent-style-name="Normal">
      <style:paragraph-properties fo:text-align="justify"/>
    </style:style>
    <style:style style:name="T599_1" style:family="text">
      <style:text-properties fo:font-size="11pt" style:font-size-asian="11pt" style:font-name-complex="Arial" style:font-size-complex="11pt"/>
    </style:style>
    <style:style style:name="T599_2" style:family="text">
      <style:text-properties fo:font-size="11pt" style:font-size-asian="11pt" style:font-name-complex="Arial" style:font-size-complex="11pt"/>
    </style:style>
    <style:style style:name="P60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01" style:family="paragraph" style:parent-style-name="Normal">
      <style:paragraph-properties fo:text-align="justify"/>
    </style:style>
    <style:style style:name="T601_1" style:family="text">
      <style:text-properties fo:font-size="11pt" style:font-size-asian="11pt" style:font-name-complex="Arial" style:font-size-complex="11pt"/>
    </style:style>
    <style:style style:name="T601_2" style:family="text">
      <style:text-properties fo:font-size="11pt" style:font-size-asian="11pt" style:font-name-complex="Arial" style:font-size-complex="11pt"/>
    </style:style>
    <style:style style:name="T601_3" style:family="text">
      <style:text-properties fo:font-size="11pt" style:font-size-asian="11pt" style:font-name-complex="Arial" style:font-size-complex="11pt"/>
    </style:style>
    <style:style style:name="P60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03" style:family="paragraph" style:parent-style-name="Normal">
      <style:paragraph-properties fo:text-align="justify"/>
    </style:style>
    <style:style style:name="T603_1" style:family="text">
      <style:text-properties fo:font-size="11pt" style:font-size-asian="11pt" style:font-name-complex="Arial" style:font-size-complex="11pt"/>
    </style:style>
    <style:style style:name="P60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05" style:family="paragraph" style:parent-style-name="Normal">
      <style:paragraph-properties fo:text-align="justify"/>
    </style:style>
    <style:style style:name="T605_1" style:family="text">
      <style:text-properties fo:font-size="11pt" style:font-size-asian="11pt" style:font-name-complex="Arial" style:font-size-complex="11pt"/>
    </style:style>
    <style:style style:name="T605_2" style:family="text">
      <style:text-properties fo:font-size="11pt" style:font-size-asian="11pt" style:font-name-complex="Arial" style:font-size-complex="11pt"/>
    </style:style>
    <style:style style:name="T605_3" style:family="text">
      <style:text-properties fo:font-size="11pt" style:font-size-asian="11pt" style:font-name-complex="Arial" style:font-size-complex="11pt"/>
    </style:style>
    <style:style style:name="T605_4" style:family="text">
      <style:text-properties fo:font-size="11pt" style:font-size-asian="11pt" style:font-name-complex="Arial" style:font-size-complex="11pt"/>
    </style:style>
    <style:style style:name="T605_5" style:family="text">
      <style:text-properties fo:font-size="11pt" style:font-size-asian="11pt" style:font-name-complex="Arial" style:font-size-complex="11pt"/>
    </style:style>
    <style:style style:name="T605_6" style:family="text">
      <style:text-properties fo:font-size="11pt" style:font-size-asian="11pt" style:font-name-complex="Arial" style:font-size-complex="11pt"/>
    </style:style>
    <style:style style:name="P60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07" style:family="paragraph" style:parent-style-name="Normal">
      <style:paragraph-properties fo:text-align="justify"/>
    </style:style>
    <style:style style:name="T607_1" style:family="text">
      <style:text-properties fo:font-size="11pt" style:font-size-asian="11pt" style:font-name-complex="Arial" style:font-size-complex="11pt"/>
    </style:style>
    <style:style style:name="T607_2" style:family="text">
      <style:text-properties fo:font-size="11pt" style:font-size-asian="11pt" style:font-name-complex="Arial" style:font-size-complex="11pt"/>
    </style:style>
    <style:style style:name="T607_3" style:family="text">
      <style:text-properties fo:font-size="11pt" style:font-size-asian="11pt" style:font-name-complex="Arial" style:font-size-complex="11pt"/>
    </style:style>
    <style:style style:name="P60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09" style:family="paragraph" style:parent-style-name="Normal">
      <style:paragraph-properties fo:text-align="justify"/>
    </style:style>
    <style:style style:name="T609_1" style:family="text">
      <style:text-properties fo:font-size="11pt" style:font-size-asian="11pt" style:font-name-complex="Arial" style:font-size-complex="11pt"/>
    </style:style>
    <style:style style:name="P61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11" style:family="paragraph" style:parent-style-name="Normal">
      <style:paragraph-properties fo:text-align="justify"/>
    </style:style>
    <style:style style:name="T611_1" style:family="text">
      <style:text-properties fo:font-size="11pt" style:font-size-asian="11pt" style:font-size-complex="11pt" fo:font-weight="bold" style:font-weight-asian="bold"/>
    </style:style>
    <style:style style:name="T611_2" style:family="text">
      <style:text-properties fo:font-size="11pt" style:font-size-asian="11pt" style:font-size-complex="11pt" fo:font-weight="bold" style:font-weight-asian="bold"/>
    </style:style>
    <style:style style:name="T611_3" style:family="text">
      <style:text-properties fo:font-size="11pt" style:font-size-asian="11pt" style:font-size-complex="11pt" fo:font-weight="bold" style:font-weight-asian="bold"/>
    </style:style>
    <style:style style:name="P612" style:family="paragraph" style:parent-style-name="Normal">
      <style:text-properties fo:font-size="11pt" style:font-size-asian="11pt" style:font-name-complex="Arial" style:font-size-complex="11pt"/>
    </style:style>
    <style:style style:name="P613" style:family="paragraph" style:parent-style-name="Normal"/>
    <style:style style:name="T613_1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T613_2" style:family="text" style:parent-style-name="eop">
      <style:text-properties fo:background-color="#ffffff" fo:color="#000000" fo:font-size="11pt" style:font-size-asian="11pt" style:font-name-complex="Arial" style:font-size-complex="11pt"/>
    </style:style>
    <style:style style:name="P614" style:family="paragraph" style:parent-style-name="Normal">
      <style:text-properties fo:font-size="11pt" style:font-size-asian="11pt" style:font-name-complex="Arial" style:font-size-complex="11pt"/>
    </style:style>
    <style:style style:name="P615" style:family="paragraph" style:parent-style-name="Normal">
      <style:paragraph-properties fo:text-align="justify"/>
    </style:style>
    <style:style style:name="T61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16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61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617_1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T617_2" style:family="text" style:parent-style-name="eop">
      <style:text-properties fo:background-color="#ffffff" fo:color="#000000" fo:font-size="11pt" style:font-size-asian="11pt" style:font-name-complex="Arial" style:font-size-complex="11pt"/>
    </style:style>
    <style:style style:name="P61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24" style:family="table">
      <style:table-properties table:align="left" style:width="15.901cm" fo:margin-left="-0.212cm"/>
    </style:style>
    <style:style style:name="Column85" style:family="table-column">
      <style:table-column-properties style:column-width="7.938cm"/>
    </style:style>
    <style:style style:name="Column86" style:family="table-column">
      <style:table-column-properties style:column-width="7.964cm"/>
    </style:style>
    <style:style style:name="Row80" style:family="table-row">
      <style:table-row-properties style:min-row-height="0.529cm"/>
    </style:style>
    <style:style style:name="Cell248" style:family="table-cell">
      <style:table-cell-properties fo:background-color="#b4c6e7" style:vertical-align="top" fo:border-top="#000000 0.026cm solid" fo:border-bottom="#000000 0.026cm solid" fo:border-left="#000000 0.026cm solid" fo:border-right="#000000 0.026cm solid" fo:wrap-option="wrap"/>
    </style:style>
    <style:style style:name="P619" style:family="paragraph" style:parent-style-name="Normal">
      <style:paragraph-properties fo:line-height="100%" fo:margin-bottom="0cm"/>
    </style:style>
    <style:style style:name="T619_1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1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1" style:family="table-row">
      <style:table-row-properties style:min-row-height="0.344cm"/>
    </style:style>
    <style:style style:name="Cell249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20" style:family="paragraph" style:parent-style-name="Normal">
      <style:paragraph-properties fo:line-height="100%" fo:margin-bottom="0cm"/>
    </style:style>
    <style:style style:name="T620_1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2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21" style:family="paragraph" style:parent-style-name="Normal">
      <style:paragraph-properties fo:line-height="100%" fo:margin-bottom="0cm"/>
    </style:style>
    <style:style style:name="T621_1" style:family="text">
      <style:text-properties fo:font-style="italic" style:font-style-asian="italic" style:font-style-complex="itali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2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2" style:family="table-row">
      <style:table-row-properties style:min-row-height="1.826cm"/>
    </style:style>
    <style:style style:name="Cell25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2" style:family="paragraph" style:parent-style-name="Normal">
      <style:paragraph-properties fo:line-height="100%" fo:margin-bottom="0cm"/>
    </style:style>
    <style:style style:name="T6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3" style:family="paragraph" style:parent-style-name="Normal">
      <style:paragraph-properties fo:line-height="100%" fo:margin-bottom="0cm"/>
    </style:style>
    <style:style style:name="T62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3" style:family="table-row">
      <style:table-row-properties style:min-row-height="0.529cm"/>
    </style:style>
    <style:style style:name="Cell2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84" style:family="table-row">
      <style:table-row-properties style:min-row-height="0.529cm"/>
    </style:style>
    <style:style style:name="Cell25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62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62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629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630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631" style:family="paragraph" style:parent-style-name="Normal"/>
    <style:style style:name="T631_1" style:family="text">
      <style:text-properties fo:font-size="10pt" style:font-size-asian="10pt"/>
    </style:style>
    <style:style style:name="Table25" style:family="table">
      <style:table-properties table:align="left" style:width="16.503cm" fo:margin-left="-0.259cm"/>
    </style:style>
    <style:style style:name="Column87" style:family="table-column">
      <style:table-column-properties style:column-width="3.013cm"/>
    </style:style>
    <style:style style:name="Column88" style:family="table-column">
      <style:table-column-properties style:column-width="1.087cm"/>
    </style:style>
    <style:style style:name="Column89" style:family="table-column">
      <style:table-column-properties style:column-width="1.653cm"/>
    </style:style>
    <style:style style:name="Column90" style:family="table-column">
      <style:table-column-properties style:column-width="5.791cm"/>
    </style:style>
    <style:style style:name="Column91" style:family="table-column">
      <style:table-column-properties style:column-width="4.96cm"/>
    </style:style>
    <style:style style:name="Row85" style:family="table-row">
      <style:table-row-properties style:min-row-height="0.863cm"/>
    </style:style>
    <style:style style:name="Cell2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6" style:family="table-row">
      <style:table-row-properties style:min-row-height="0.612cm"/>
    </style:style>
    <style:style style:name="Cell2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87" style:family="table-row">
      <style:table-row-properties style:min-row-height="0.609cm"/>
    </style:style>
    <style:style style:name="Cell2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3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4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4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4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42" style:family="paragraph" style:parent-style-name="Normal">
      <style:text-properties fo:font-weight="bold" style:font-weight-asian="bold"/>
    </style:style>
    <style:style style:name="P64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26" style:family="table">
      <style:table-properties table:align="left" style:width="15.893cm" fo:margin-left="0cm"/>
    </style:style>
    <style:style style:name="Column92" style:family="table-column">
      <style:table-column-properties style:column-width="6.461cm"/>
    </style:style>
    <style:style style:name="Column93" style:family="table-column">
      <style:table-column-properties style:column-width="4.588cm"/>
    </style:style>
    <style:style style:name="Column94" style:family="table-column">
      <style:table-column-properties style:column-width="4.844cm"/>
    </style:style>
    <style:style style:name="Row88" style:family="table-row">
      <style:table-row-properties style:min-row-height="0.397cm"/>
    </style:style>
    <style:style style:name="Cell267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8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9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9" style:family="table-row">
      <style:table-row-properties style:min-row-height="0.529cm"/>
    </style:style>
    <style:style style:name="Cell27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0" style:family="table-row">
      <style:table-row-properties style:min-row-height="0.529cm"/>
    </style:style>
    <style:style style:name="Cell27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1" style:family="paragraph" style:parent-style-name="Normal">
      <style:paragraph-properties fo:line-height="100%" fo:margin-bottom="0cm"/>
    </style:style>
    <style:style style:name="T6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5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1" style:family="table-row">
      <style:table-row-properties style:min-row-height="0.529cm"/>
    </style:style>
    <style:style style:name="Cell27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7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5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5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5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8" style:family="paragraph" style:parent-style-name="Normal">
      <style:paragraph-properties fo:text-align="justify"/>
    </style:style>
    <style:style style:name="T65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5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60" style:family="paragraph" style:parent-style-name="Normal">
      <style:paragraph-properties fo:text-align="justify"/>
    </style:style>
    <style:style style:name="T660_1" style:family="text">
      <style:text-properties fo:font-size="11pt" style:font-size-asian="11pt" style:font-name-complex="Arial" style:font-size-complex="11pt" style:font-weight-complex="bold"/>
    </style:style>
    <style:style style:name="P66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62" style:family="paragraph" style:parent-style-name="Normal">
      <style:paragraph-properties fo:text-align="justify"/>
    </style:style>
    <style:style style:name="T662_1" style:family="text">
      <style:text-properties fo:font-size="11pt" style:font-size-asian="11pt" style:font-name-complex="Arial" style:font-size-complex="11pt" style:font-weight-complex="bold"/>
    </style:style>
    <style:style style:name="T662_2" style:family="text">
      <style:text-properties fo:font-size="11pt" style:font-size-asian="11pt" style:font-name-complex="Arial" style:font-size-complex="11pt" style:font-weight-complex="bold"/>
    </style:style>
    <style:style style:name="T662_3" style:family="text">
      <style:text-properties fo:font-size="11pt" style:font-size-asian="11pt" style:font-name-complex="Arial" style:font-size-complex="11pt" style:font-weight-complex="bold"/>
    </style:style>
    <style:style style:name="P66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64" style:family="paragraph" style:parent-style-name="Normal">
      <style:paragraph-properties fo:text-align="justify"/>
    </style:style>
    <style:style style:name="T664_1" style:family="text">
      <style:text-properties fo:font-size="11pt" style:font-size-asian="11pt" style:font-name-complex="Arial" style:font-size-complex="11pt" style:font-weight-complex="bold"/>
    </style:style>
    <style:style style:name="T664_2" style:family="text">
      <style:text-properties fo:font-size="11pt" style:font-size-asian="11pt" style:font-name-complex="Arial" style:font-size-complex="11pt" style:font-weight-complex="bold"/>
    </style:style>
    <style:style style:name="P66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66" style:family="paragraph" style:parent-style-name="Normal">
      <style:paragraph-properties fo:text-align="justify"/>
    </style:style>
    <style:style style:name="T666_1" style:family="text">
      <style:text-properties fo:font-size="11pt" style:font-size-asian="11pt" style:font-name-complex="Arial" style:font-size-complex="11pt" style:font-weight-complex="bold"/>
    </style:style>
    <style:style style:name="T666_2" style:family="text">
      <style:text-properties fo:font-size="11pt" style:font-size-asian="11pt" style:font-name-complex="Arial" style:font-size-complex="11pt" style:font-weight-complex="bold"/>
    </style:style>
    <style:style style:name="T666_3" style:family="text">
      <style:text-properties fo:font-size="11pt" style:font-size-asian="11pt" style:font-name-complex="Arial" style:font-size-complex="11pt" style:font-weight-complex="bold"/>
    </style:style>
    <style:style style:name="P66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68" style:family="paragraph" style:parent-style-name="Normal">
      <style:paragraph-properties fo:text-align="justify"/>
    </style:style>
    <style:style style:name="T668_1" style:family="text">
      <style:text-properties fo:font-size="11pt" style:font-size-asian="11pt" style:font-name-complex="Arial" style:font-size-complex="11pt" style:font-weight-complex="bold"/>
    </style:style>
    <style:style style:name="P66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70" style:family="paragraph" style:parent-style-name="Normal">
      <style:paragraph-properties fo:text-align="justify"/>
    </style:style>
    <style:style style:name="T670_1" style:family="text">
      <style:text-properties fo:font-size="11pt" style:font-size-asian="11pt" style:font-name-complex="Arial" style:font-size-complex="11pt" style:font-weight-complex="bold"/>
    </style:style>
    <style:style style:name="P67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72" style:family="paragraph" style:parent-style-name="Normal">
      <style:paragraph-properties fo:text-align="justify"/>
    </style:style>
    <style:style style:name="T672_1" style:family="text">
      <style:text-properties fo:font-size="11pt" style:font-size-asian="11pt" style:font-name-complex="Arial" style:font-size-complex="11pt" style:font-weight-complex="bold"/>
    </style:style>
    <style:style style:name="P67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74" style:family="paragraph" style:parent-style-name="Normal">
      <style:paragraph-properties fo:text-align="justify"/>
    </style:style>
    <style:style style:name="T674_1" style:family="text">
      <style:text-properties fo:font-size="11pt" style:font-size-asian="11pt" style:font-size-complex="11pt" fo:font-weight="bold" style:font-weight-asian="bold"/>
    </style:style>
    <style:style style:name="T674_2" style:family="text">
      <style:text-properties fo:font-size="11pt" style:font-size-asian="11pt" style:font-size-complex="11pt" fo:font-weight="bold" style:font-weight-asian="bold"/>
    </style:style>
    <style:style style:name="T674_3" style:family="text">
      <style:text-properties fo:font-size="11pt" style:font-size-asian="11pt" style:font-size-complex="11pt" fo:font-weight="bold" style:font-weight-asian="bold"/>
    </style:style>
    <style:style style:name="P675" style:family="paragraph" style:parent-style-name="Normal">
      <style:text-properties fo:font-size="11pt" style:font-size-asian="11pt" style:font-name-complex="Arial" style:font-size-complex="11pt"/>
    </style:style>
    <style:style style:name="P676" style:family="paragraph" style:parent-style-name="Normal"/>
    <style:style style:name="T676_1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T676_2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T676_3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T676_4" style:family="text" style:parent-style-name="eop">
      <style:text-properties fo:background-color="#ffffff" fo:color="#000000" fo:font-size="11pt" style:font-size-asian="11pt" style:font-name-complex="Arial" style:font-size-complex="11pt"/>
    </style:style>
    <style:style style:name="P677" style:family="paragraph" style:parent-style-name="Normal">
      <style:text-properties fo:font-size="11pt" style:font-size-asian="11pt" style:font-name-complex="Arial" style:font-size-complex="11pt"/>
    </style:style>
    <style:style style:name="P678" style:family="paragraph" style:parent-style-name="Normal">
      <style:paragraph-properties fo:text-align="justify"/>
    </style:style>
    <style:style style:name="T67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79" style:family="paragraph" style:parent-style-name="Normal">
      <style:text-properties fo:font-size="10pt" style:font-size-asian="10pt" style:font-size-complex="11pt"/>
    </style:style>
    <style:style style:name="Table27" style:family="table">
      <style:table-properties table:align="left" style:width="15.928cm" fo:margin-left="-0.212cm"/>
    </style:style>
    <style:style style:name="Column95" style:family="table-column">
      <style:table-column-properties style:column-width="9.763cm"/>
    </style:style>
    <style:style style:name="Column96" style:family="table-column">
      <style:table-column-properties style:column-width="6.165cm"/>
    </style:style>
    <style:style style:name="Row92" style:family="table-row">
      <style:table-row-properties style:min-row-height="0.529cm"/>
    </style:style>
    <style:style style:name="Cell279" style:family="table-cell">
      <style:table-cell-properties fo:background-color="#b4c6e7" style:vertical-align="top" fo:border-top="#000000 0.026cm solid" fo:border-bottom="#000000 0.026cm solid" fo:border-left="#000000 0.026cm solid" fo:border-right="#000000 0.026cm solid" fo:wrap-option="wrap"/>
    </style:style>
    <style:style style:name="P680" style:family="paragraph" style:parent-style-name="Normal">
      <style:paragraph-properties fo:line-height="100%" fo:margin-bottom="0cm"/>
    </style:style>
    <style:style style:name="T680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3" style:family="table-row">
      <style:table-row-properties style:min-row-height="0.37cm"/>
    </style:style>
    <style:style style:name="Cell28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81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82" style:family="paragraph" style:parent-style-name="Normal">
      <style:paragraph-properties fo:line-height="100%" fo:margin-bottom="0cm"/>
    </style:style>
    <style:style style:name="T682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4" style:family="table-row">
      <style:table-row-properties style:min-row-height="0.529cm"/>
    </style:style>
    <style:style style:name="Cell28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83" style:family="paragraph" style:parent-style-name="Normal">
      <style:paragraph-properties fo:line-height="100%" fo:margin-bottom="0cm"/>
    </style:style>
    <style:style style:name="T6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84" style:family="paragraph" style:parent-style-name="Normal">
      <style:paragraph-properties fo:line-height="100%" fo:margin-bottom="0cm"/>
    </style:style>
    <style:style style:name="T6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8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8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5" style:family="table-row">
      <style:table-row-properties style:min-row-height="0.529cm"/>
    </style:style>
    <style:style style:name="Cell2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85" style:family="paragraph" style:parent-style-name="Normal">
      <style:paragraph-properties fo:line-height="100%" fo:margin-bottom="0cm"/>
    </style:style>
    <style:style style:name="T6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8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86" style:family="paragraph" style:parent-style-name="Normal">
      <style:paragraph-properties fo:line-height="100%" fo:margin-bottom="0cm"/>
    </style:style>
    <style:style style:name="T6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87" style:family="paragraph" style:parent-style-name="Normal">
      <style:text-properties fo:font-size="10pt" style:font-size-asian="10pt" style:font-size-complex="11pt"/>
    </style:style>
    <style:style style:name="P688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688_1" style:family="text">
      <style:text-properties fo:font-style="normal" style:font-style-asian="normal"/>
    </style:style>
    <style:style style:name="P68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90" style:family="paragraph" style:parent-style-name="Normal"/>
    <style:style style:name="T690_1" style:family="text">
      <style:text-properties fo:font-size="11pt" style:font-size-asian="11pt" style:font-name-complex="Arial" style:font-size-complex="11pt" fo:font-weight="bold" style:font-weight-asian="bold"/>
    </style:style>
    <style:style style:name="P69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692" style:family="paragraph" style:parent-style-name="Normal">
      <style:paragraph-properties fo:text-align="justify"/>
    </style:style>
    <style:style style:name="T692_1" style:family="text">
      <style:text-properties fo:font-size="11pt" style:font-size-asian="11pt" style:font-name-complex="Arial" style:font-size-complex="11pt" style:font-weight-complex="bold"/>
    </style:style>
    <style:style style:name="T692_2" style:family="text">
      <style:text-properties fo:font-size="11pt" style:font-size-asian="11pt" style:font-name-complex="Arial" style:font-size-complex="11pt" style:font-weight-complex="bold"/>
    </style:style>
    <style:style style:name="T692_3" style:family="text">
      <style:text-properties fo:font-size="11pt" style:font-size-asian="11pt" style:font-name-complex="Arial" style:font-size-complex="11pt" style:font-weight-complex="bold"/>
    </style:style>
    <style:style style:name="P69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94" style:family="paragraph" style:parent-style-name="Normal">
      <style:paragraph-properties fo:text-align="justify"/>
    </style:style>
    <style:style style:name="T694_1" style:family="text">
      <style:text-properties fo:font-size="11pt" style:font-size-asian="11pt" style:font-name-complex="Arial" style:font-size-complex="11pt"/>
    </style:style>
    <style:style style:name="T694_2" style:family="text">
      <style:text-properties fo:font-size="11pt" style:font-size-asian="11pt" style:font-name-complex="Arial" style:font-size-complex="11pt"/>
    </style:style>
    <style:style style:name="T694_3" style:family="text">
      <style:text-properties fo:font-size="11pt" style:font-size-asian="11pt" style:font-name-complex="Arial" style:font-size-complex="11pt"/>
    </style:style>
    <style:style style:name="T694_4" style:family="text">
      <style:text-properties fo:font-size="11pt" style:font-size-asian="11pt" style:font-name-complex="Arial" style:font-size-complex="11pt"/>
    </style:style>
    <style:style style:name="T694_5" style:family="text">
      <style:text-properties fo:font-size="11pt" style:font-size-asian="11pt" style:font-name-complex="Arial" style:font-size-complex="11pt"/>
    </style:style>
    <style:style style:name="T694_6" style:family="text">
      <style:text-properties fo:font-size="11pt" style:font-size-asian="11pt" style:font-name-complex="Arial" style:font-size-complex="11pt"/>
    </style:style>
    <style:style style:name="T694_7" style:family="text">
      <style:text-properties fo:font-size="11pt" style:font-size-asian="11pt" style:font-name-complex="Arial" style:font-size-complex="11pt"/>
    </style:style>
    <style:style style:name="T694_8" style:family="text">
      <style:text-properties fo:font-size="11pt" style:font-size-asian="11pt" style:font-name-complex="Arial" style:font-size-complex="11pt"/>
    </style:style>
    <style:style style:name="T694_9" style:family="text">
      <style:text-properties fo:font-size="11pt" style:font-size-asian="11pt" style:font-name-complex="Arial" style:font-size-complex="11pt"/>
    </style:style>
    <style:style style:name="T694_10" style:family="text">
      <style:text-properties fo:font-size="11pt" style:font-size-asian="11pt" style:font-name-complex="Arial" style:font-size-complex="11pt"/>
    </style:style>
    <style:style style:name="P69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96" style:family="paragraph" style:parent-style-name="Normal"/>
    <style:style style:name="T696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69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98" style:family="paragraph" style:parent-style-name="Normal"/>
    <style:style style:name="T698_1" style:family="text">
      <style:text-properties fo:font-size="11pt" style:font-size-asian="11pt" style:font-name-complex="Arial" style:font-size-complex="11pt" fo:language-asian="en" fo:country-asian="GB"/>
    </style:style>
    <style:style style:name="T698_2" style:family="text">
      <style:text-properties fo:font-size="11pt" style:font-size-asian="11pt" style:font-name-complex="Arial" style:font-size-complex="11pt" fo:language-asian="en" fo:country-asian="GB"/>
    </style:style>
    <style:style style:name="T698_3" style:family="text">
      <style:text-properties fo:font-size="11pt" style:font-size-asian="11pt" style:font-name-complex="Arial" style:font-size-complex="11pt" fo:language-asian="en" fo:country-asian="GB"/>
    </style:style>
    <style:style style:name="T698_4" style:family="text" style:parent-style-name="normaltextrun">
      <style:text-properties fo:background-color="#ffffff" fo:color="#000000" fo:font-size="11pt" style:font-size-asian="11pt" style:font-size-complex="11pt"/>
    </style:style>
    <style:style style:name="T698_5" style:family="text" style:parent-style-name="normaltextrun">
      <style:text-properties fo:color="#000000" fo:font-size="11pt" style:font-size-asian="11pt" style:font-size-complex="11pt"/>
    </style:style>
    <style:style style:name="T698_6" style:family="text" style:parent-style-name="normaltextrun">
      <style:text-properties fo:background-color="#ffffff" fo:color="#000000" fo:font-size="11pt" style:font-size-asian="11pt" style:font-size-complex="11pt"/>
    </style:style>
    <style:style style:name="T698_7" style:family="text" style:parent-style-name="normaltextrun">
      <style:text-properties fo:background-color="#ffffff" fo:color="#000000" fo:font-size="11pt" style:font-size-asian="11pt" style:font-size-complex="11pt"/>
    </style:style>
    <style:style style:name="T698_8" style:family="text" style:parent-style-name="normaltextrun">
      <style:text-properties fo:background-color="#ffffff" fo:color="#000000" fo:font-size="11pt" style:font-size-asian="11pt" style:font-size-complex="11pt"/>
    </style:style>
    <style:style style:name="T698_9" style:family="text" style:parent-style-name="normaltextrun">
      <style:text-properties fo:background-color="#ffffff" fo:color="#000000" fo:font-size="11pt" style:font-size-asian="11pt" style:font-size-complex="11pt"/>
    </style:style>
    <style:style style:name="T698_10" style:family="text" style:parent-style-name="normaltextrun">
      <style:text-properties fo:background-color="#ffffff" fo:color="#000000" fo:font-size="11pt" style:font-size-asian="11pt" style:font-size-complex="11pt"/>
    </style:style>
    <style:style style:name="T698_11" style:family="text" style:parent-style-name="normaltextrun">
      <style:text-properties fo:background-color="#ffffff" fo:color="#000000" fo:font-size="11pt" style:font-size-asian="11pt" style:font-size-complex="11pt"/>
    </style:style>
    <style:style style:name="T698_12" style:family="text" style:parent-style-name="normaltextrun">
      <style:text-properties fo:background-color="#ffffff" fo:color="#000000" fo:font-size="11pt" style:font-size-asian="11pt" style:font-size-complex="11pt"/>
    </style:style>
    <style:style style:name="T698_13" style:family="text" style:parent-style-name="normaltextrun">
      <style:text-properties fo:background-color="#ffffff" fo:color="#000000" fo:font-size="11pt" style:font-size-asian="11pt" style:font-size-complex="11pt"/>
    </style:style>
    <style:style style:name="T698_14" style:family="text" style:parent-style-name="normaltextrun">
      <style:text-properties fo:background-color="#ffffff" fo:color="#000000" fo:font-size="11pt" style:font-size-asian="11pt" style:font-size-complex="11pt"/>
    </style:style>
    <style:style style:name="P699" style:family="paragraph" style:parent-style-name="Normal">
      <style:text-properties fo:background-color="#ffffff" fo:color="#000000" fo:font-size="11pt" style:font-size-asian="11pt" style:font-size-complex="11pt"/>
    </style:style>
    <style:style style:name="P700" style:family="paragraph" style:parent-style-name="Normal"/>
    <style:style style:name="T700_1" style:family="text" style:parent-style-name="normaltextrun">
      <style:text-properties fo:background-color="#ffffff" fo:color="#000000" fo:font-size="11pt" style:font-size-asian="11pt" style:font-size-complex="11pt"/>
    </style:style>
    <style:style style:name="T700_2" style:family="text" style:parent-style-name="normaltextrun">
      <style:text-properties fo:background-color="#ffffff" fo:color="#000000" fo:font-size="11pt" style:font-size-asian="11pt" style:font-size-complex="11pt"/>
    </style:style>
    <style:style style:name="T700_3" style:family="text" style:parent-style-name="normaltextrun">
      <style:text-properties fo:background-color="#ffffff" fo:color="#000000" fo:font-size="11pt" style:font-size-asian="11pt" style:font-size-complex="11pt"/>
    </style:style>
    <style:style style:name="T700_4" style:family="text" style:parent-style-name="normaltextrun">
      <style:text-properties fo:background-color="#ffffff" fo:color="#000000" fo:font-size="11pt" style:font-size-asian="11pt" style:font-size-complex="11pt"/>
    </style:style>
    <style:style style:name="T700_5" style:family="text" style:parent-style-name="normaltextrun">
      <style:text-properties fo:background-color="#ffffff" fo:color="#000000" fo:font-size="11pt" style:font-size-asian="11pt" style:font-size-complex="11pt"/>
    </style:style>
    <style:style style:name="T700_6" style:family="text" style:parent-style-name="normaltextrun">
      <style:text-properties fo:background-color="#ffffff" fo:color="#000000" fo:font-size="11pt" style:font-size-asian="11pt" style:font-size-complex="11pt"/>
    </style:style>
    <style:style style:name="T700_7" style:family="text" style:parent-style-name="normaltextrun">
      <style:text-properties fo:background-color="#ffffff" fo:color="#000000" style:font-name-asian="Arial"/>
    </style:style>
    <style:style style:name="T700_8" style:family="text">
      <style:text-properties fo:font-size="11pt" style:font-name-asian="Arial" style:font-size-asian="11pt" style:font-name-complex="Arial" style:font-size-complex="11pt"/>
    </style:style>
    <style:style style:name="P701" style:family="paragraph" style:parent-style-name="Normal"/>
    <style:style style:name="T701_1" style:family="text">
      <style:text-properties fo:font-size="11pt" style:font-name-asian="Arial" style:font-size-asian="11pt" style:font-name-complex="Arial" style:font-size-complex="11pt"/>
    </style:style>
    <style:style style:name="P702" style:family="paragraph" style:parent-style-name="Normal"/>
    <style:style style:name="T702_1" style:family="text">
      <style:text-properties fo:font-size="11pt" style:font-name-asian="Arial" style:font-size-asian="11pt" style:font-name-complex="Arial" style:font-size-complex="11pt"/>
    </style:style>
    <style:style style:name="T702_2" style:family="text">
      <style:text-properties fo:font-size="11pt" style:font-name-asian="Arial" style:font-size-asian="11pt" style:font-name-complex="Arial" style:font-size-complex="11pt"/>
    </style:style>
    <style:style style:name="T702_3" style:family="text">
      <style:text-properties fo:font-size="11pt" style:font-name-asian="Arial" style:font-size-asian="11pt" style:font-name-complex="Arial" style:font-size-complex="11pt"/>
    </style:style>
    <style:style style:name="T702_4" style:family="text">
      <style:text-properties fo:font-size="11pt" style:font-name-asian="Arial" style:font-size-asian="11pt" style:font-name-complex="Arial" style:font-size-complex="11pt"/>
    </style:style>
    <style:style style:name="T702_5" style:family="text">
      <style:text-properties fo:font-size="11pt" style:font-name-asian="Arial" style:font-size-asian="11pt" style:font-name-complex="Arial" style:font-size-complex="11pt"/>
    </style:style>
    <style:style style:name="P703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04" style:family="paragraph" style:parent-style-name="Normal">
      <style:paragraph-properties fo:text-align="justify"/>
    </style:style>
    <style:style style:name="T70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70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06" style:family="paragraph" style:parent-style-name="Normal">
      <style:paragraph-properties fo:text-align="justify"/>
    </style:style>
    <style:style style:name="T706_1" style:family="text">
      <style:text-properties fo:font-size="11pt" style:font-name-asian="Arial" style:font-size-asian="11pt" style:font-name-complex="Arial" style:font-size-complex="11pt"/>
    </style:style>
    <style:style style:name="T706_2" style:family="text">
      <style:text-properties fo:font-size="11pt" style:font-name-asian="Arial" style:font-size-asian="11pt" style:font-name-complex="Arial" style:font-size-complex="11pt"/>
    </style:style>
    <style:style style:name="T706_3" style:family="text">
      <style:text-properties fo:font-size="11pt" style:font-name-asian="Arial" style:font-size-asian="11pt" style:font-name-complex="Arial" style:font-size-complex="11pt"/>
    </style:style>
    <style:style style:name="T706_4" style:family="text">
      <style:text-properties fo:font-size="11pt" style:font-name-asian="Arial" style:font-size-asian="11pt" style:font-name-complex="Arial" style:font-size-complex="11pt"/>
    </style:style>
    <style:style style:name="T706_5" style:family="text">
      <style:text-properties fo:font-size="11pt" style:font-name-asian="Arial" style:font-size-asian="11pt" style:font-name-complex="Arial" style:font-size-complex="11pt"/>
    </style:style>
    <style:style style:name="T706_6" style:family="text">
      <style:text-properties fo:font-size="11pt" style:font-name-asian="Arial" style:font-size-asian="11pt" style:font-name-complex="Arial" style:font-size-complex="11pt"/>
    </style:style>
    <style:style style:name="T706_7" style:family="text" style:parent-style-name="Normal">
      <style:text-properties fo:font-size="11pt" style:font-name-asian="Arial" style:font-size-asian="11pt" style:font-name-complex="Arial" style:font-size-complex="11pt"/>
    </style:style>
    <style:style style:name="P707" style:family="paragraph" style:parent-style-name="Footnote_20_text"/>
    <style:style style:name="T707_1" style:family="text"/>
    <style:style style:name="T707_2" style:family="text"/>
    <style:style style:name="T707_3" style:family="text" style:parent-style-name="Internet_20_link"/>
    <style:style style:name="T707_4" style:family="text"/>
    <style:style style:name="T707_5" style:family="text">
      <style:text-properties fo:font-size="11pt" style:font-name-asian="Arial" style:font-size-asian="11pt" style:font-name-complex="Arial" style:font-size-complex="11pt"/>
    </style:style>
    <style:style style:name="P708" style:family="paragraph" style:parent-style-name="Normal">
      <style:paragraph-properties fo:text-align="justify"/>
    </style:style>
    <style:style style:name="T708_1" style:family="text">
      <style:text-properties fo:font-size="10pt" style:font-name-asian="Arial" style:font-size-asian="10pt" style:font-name-complex="Arial" style:font-size-complex="10pt"/>
    </style:style>
    <style:style style:name="Table28" style:family="table">
      <style:table-properties table:align="left" style:width="15.901cm" fo:margin-left="0cm"/>
    </style:style>
    <style:style style:name="Column97" style:family="table-column">
      <style:table-column-properties style:column-width="3.918cm" style:use-optimal-column-width="false"/>
    </style:style>
    <style:style style:name="Column98" style:family="table-column">
      <style:table-column-properties style:column-width="11.984cm" style:use-optimal-column-width="false"/>
    </style:style>
    <style:style style:name="Row96" style:family="table-row">
      <style:table-row-properties style:min-row-height="0.661cm" style:use-optimal-row-height="false"/>
    </style:style>
    <style:style style:name="Cell286" style:family="table-cell">
      <style:table-cell-properties fo:background-color="#002060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09" style:family="paragraph" style:parent-style-name="Normal">
      <style:paragraph-properties fo:text-align="justify" fo:line-height="100%" fo:margin-bottom="0cm"/>
    </style:style>
    <style:style style:name="T709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Cell287" style:family="table-cell">
      <style:table-cell-properties fo:background-color="#002060"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10" style:family="paragraph" style:parent-style-name="Normal">
      <style:paragraph-properties fo:text-align="justify" fo:line-height="100%" fo:margin-bottom="0cm"/>
    </style:style>
    <style:style style:name="T710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710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Row97" style:family="table-row">
      <style:table-row-properties style:min-row-height="1.588cm" style:use-optimal-row-height="false"/>
    </style:style>
    <style:style style:name="Cell288" style:family="table-cell">
      <style:table-cell-properties fo:background-color="#d9d9d9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11" style:family="paragraph" style:parent-style-name="Normal">
      <style:paragraph-properties fo:text-align="justify" fo:line-height="100%" fo:margin-bottom="0cm"/>
    </style:style>
    <style:style style:name="T7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2" style:family="paragraph" style:parent-style-name="Normal">
      <style:paragraph-properties fo:text-align="justify" fo:line-height="100%" fo:margin-bottom="0cm"/>
    </style:style>
    <style:style style:name="T712_1" style:family="text">
      <style:text-properties fo:background-color="#ffff00"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13" style:family="paragraph" style:parent-style-name="Normal">
      <style:paragraph-properties fo:text-align="justify" fo:line-height="100%" fo:margin-bottom="0cm"/>
    </style:style>
    <style:style style:name="T7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14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4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5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6" style:family="paragraph" style:parent-style-name="Normal">
      <style:paragraph-properties fo:text-align="justify" fo:line-height="100%" fo:margin-bottom="0cm"/>
    </style:style>
    <style:style style:name="T7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17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8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1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8" style:family="table-row">
      <style:table-row-properties style:min-row-height="4.948cm" style:use-optimal-row-height="false"/>
    </style:style>
    <style:style style:name="Cell290" style:family="table-cell">
      <style:table-cell-properties fo:background-color="#d9d9d9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19" style:family="paragraph" style:parent-style-name="Normal">
      <style:paragraph-properties fo:text-align="justify" fo:line-height="100%" fo:margin-bottom="0cm"/>
    </style:style>
    <style:style style:name="T71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0" style:family="paragraph" style:parent-style-name="Normal">
      <style:paragraph-properties fo:text-align="justify" fo:line-height="100%" fo:margin-bottom="0cm"/>
    </style:style>
    <style:style style:name="T720_1" style:family="text">
      <style:text-properties fo:background-color="#ffff00"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21" style:family="paragraph" style:parent-style-name="Normal">
      <style:paragraph-properties fo:text-align="justify" fo:line-height="100%" fo:margin-bottom="0cm"/>
    </style:style>
    <style:style style:name="T7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22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3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4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5" style:family="paragraph" style:parent-style-name="Normal">
      <style:paragraph-properties fo:text-align="justify" fo:line-height="100%" fo:margin-bottom="0cm"/>
    </style:style>
    <style:style style:name="T72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26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27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9" style:family="table-row">
      <style:table-row-properties style:min-row-height="4.233cm" style:use-optimal-row-height="false"/>
    </style:style>
    <style:style style:name="Cell292" style:family="table-cell">
      <style:table-cell-properties fo:background-color="#d9d9d9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28" style:family="paragraph" style:parent-style-name="Normal">
      <style:paragraph-properties fo:text-align="justify" fo:line-height="100%" fo:margin-bottom="0cm"/>
    </style:style>
    <style:style style:name="T7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2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2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29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2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0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0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1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2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3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00" style:family="table-row">
      <style:table-row-properties style:min-row-height="1.561cm" style:use-optimal-row-height="false"/>
    </style:style>
    <style:style style:name="Cell294" style:family="table-cell">
      <style:table-cell-properties fo:background-color="#d9d9d9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34" style:family="paragraph" style:parent-style-name="Normal">
      <style:paragraph-properties fo:text-align="justify" fo:line-height="100%" fo:margin-bottom="0cm"/>
    </style:style>
    <style:style style:name="T7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3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35" style:family="paragraph" style:parent-style-name="Normal">
      <style:paragraph-properties fo:text-align="justify" fo:line-height="100%" fo:margin-bottom="0cm"/>
    </style:style>
    <style:style style:name="T73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6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7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8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39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3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40" style:family="paragraph" style:parent-style-name="Normal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741" style:family="paragraph" style:parent-style-name="Normal"/>
    <style:style style:name="T741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742" style:family="paragraph" style:parent-style-name="Normal">
      <style:paragraph-properties fo:margin-top="0.071cm" fo:margin-bottom="0.071cm"/>
    </style:style>
    <style:style style:name="T742_1" style:family="text">
      <style:text-properties fo:font-size="11pt" style:font-size-asian="11pt" style:font-name-complex="Arial" style:font-size-complex="11pt" style:font-weight-complex="bold"/>
    </style:style>
    <style:style style:name="P743" style:family="paragraph" style:parent-style-name="Normal"/>
    <style:style style:name="T743_1" style:family="text">
      <style:text-properties fo:font-size="11pt" style:font-size-asian="11pt" style:font-name-complex="Arial" style:font-size-complex="11pt" fo:language-asian="en" fo:country-asian="GB"/>
    </style:style>
    <style:style style:name="T743_2" style:family="text">
      <style:text-properties fo:font-size="11pt" style:font-size-asian="11pt" style:font-name-complex="Arial" style:font-size-complex="11pt" fo:language-asian="en" fo:country-asian="GB"/>
    </style:style>
    <style:style style:name="T743_3" style:family="text">
      <style:text-properties fo:font-size="11pt" style:font-size-asian="11pt" style:font-name-complex="Arial" style:font-size-complex="11pt" fo:language-asian="en" fo:country-asian="GB"/>
    </style:style>
    <style:style style:name="P744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745" style:family="paragraph" style:parent-style-name="Normal"/>
    <style:style style:name="T745_1" style:family="text">
      <style:text-properties fo:font-size="11pt" style:font-size-asian="11pt" style:font-name-complex="Arial" style:font-size-complex="11pt" fo:language-asian="en" fo:country-asian="GB"/>
    </style:style>
    <style:style style:name="T745_2" style:family="text">
      <style:text-properties fo:font-size="11pt" style:font-size-asian="11pt" style:font-name-complex="Arial" style:font-size-complex="11pt" fo:language-asian="en" fo:country-asian="GB"/>
    </style:style>
    <style:style style:name="T745_3" style:family="text">
      <style:text-properties fo:font-size="11pt" style:font-size-asian="11pt" style:font-name-complex="Arial" style:font-size-complex="11pt" fo:language-asian="en" fo:country-asian="GB"/>
    </style:style>
    <style:style style:name="P746" style:family="paragraph" style:parent-style-name="Normal"/>
    <style:style style:name="P747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47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747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748" style:family="paragraph" style:parent-style-name="Normal">
      <style:paragraph-properties fo:margin-top="0.071cm" fo:margin-bottom="0.071cm"/>
      <style:text-properties fo:font-size="10pt" style:font-size-asian="10pt" style:font-name-complex="Calibri" style:font-size-complex="10pt"/>
    </style:style>
    <style:style style:name="P749" style:family="paragraph" style:parent-style-name="Normal"/>
    <style:style style:name="T749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749_2" style:family="text">
      <style:text-properties fo:color="#000000" fo:font-size="11pt" style:font-size-asian="11pt" style:font-name-complex="Arial" style:font-size-complex="11pt"/>
    </style:style>
    <style:style style:name="P750" style:family="paragraph" style:parent-style-name="Normal">
      <style:text-properties fo:color="#000000" fo:font-size="11pt" style:font-size-asian="11pt" style:font-name-complex="Arial" style:font-size-complex="11pt"/>
    </style:style>
    <style:style style:name="P751" style:family="paragraph" style:parent-style-name="Normal"/>
    <style:style style:name="T751_1" style:family="text">
      <style:text-properties fo:color="#000000" fo:font-size="11pt" style:font-size-asian="11pt" style:font-name-complex="Arial" style:font-size-complex="11pt"/>
    </style:style>
    <style:style style:name="T751_2" style:family="text">
      <style:text-properties fo:color="#000000" fo:font-size="11pt" style:font-size-asian="11pt" style:font-name-complex="Arial" style:font-size-complex="11pt"/>
    </style:style>
    <style:style style:name="T751_3" style:family="text">
      <style:text-properties fo:color="#000000" fo:font-size="11pt" style:font-size-asian="11pt" style:font-name-complex="Arial" style:font-size-complex="11pt"/>
    </style:style>
    <style:style style:name="T751_4" style:family="text">
      <style:text-properties fo:color="#000000" fo:font-size="11pt" style:font-size-asian="11pt" style:font-name-complex="Arial" style:font-size-complex="11pt"/>
    </style:style>
    <style:style style:name="T751_5" style:family="text">
      <style:text-properties fo:color="#000000" fo:font-size="11pt" style:font-size-asian="11pt" style:font-name-complex="Arial" style:font-size-complex="11pt"/>
    </style:style>
    <style:style style:name="T751_6" style:family="text">
      <style:text-properties fo:color="#000000" fo:font-size="11pt" style:font-size-asian="11pt" style:font-name-complex="Arial" style:font-size-complex="11pt"/>
    </style:style>
    <style:style style:name="T751_7" style:family="text">
      <style:text-properties fo:color="#000000" fo:font-size="11pt" style:font-size-asian="11pt" style:font-name-complex="Arial" style:font-size-complex="11pt"/>
    </style:style>
    <style:style style:name="T751_8" style:family="text">
      <style:text-properties fo:color="#000000" fo:font-size="11pt" style:font-size-asian="11pt" style:font-name-complex="Arial" style:font-size-complex="11pt"/>
    </style:style>
    <style:style style:name="T751_9" style:family="text">
      <style:text-properties fo:color="#000000" fo:font-size="11pt" style:font-size-asian="11pt" style:font-name-complex="Arial" style:font-size-complex="11pt"/>
    </style:style>
    <style:style style:name="T751_10" style:family="text">
      <style:text-properties fo:color="#000000" fo:font-size="11pt" style:font-size-asian="11pt" style:font-name-complex="Arial" style:font-size-complex="11pt"/>
    </style:style>
    <style:style style:name="T751_11" style:family="text">
      <style:text-properties fo:color="#000000" fo:font-size="11pt" style:font-size-asian="11pt" style:font-name-complex="Arial" style:font-size-complex="11pt"/>
    </style:style>
    <style:style style:name="T751_12" style:family="text">
      <style:text-properties fo:color="#000000" fo:font-size="11pt" style:font-size-asian="11pt" style:font-name-complex="Arial" style:font-size-complex="11pt"/>
    </style:style>
    <style:style style:name="T751_13" style:family="text">
      <style:text-properties fo:color="#000000" fo:font-size="11pt" style:font-size-asian="11pt" style:font-name-complex="Arial" style:font-size-complex="11pt"/>
    </style:style>
    <style:style style:name="T751_14" style:family="text">
      <style:text-properties fo:color="#000000" fo:font-size="11pt" style:font-size-asian="11pt" style:font-name-complex="Arial" style:font-size-complex="11pt"/>
    </style:style>
    <style:style style:name="P752" style:family="paragraph" style:parent-style-name="Normal">
      <style:text-properties fo:color="#000000" fo:font-size="11pt" style:font-size-asian="11pt" style:font-name-complex="Arial" style:font-size-complex="11pt"/>
    </style:style>
    <style:style style:name="P753" style:family="paragraph" style:parent-style-name="Normal"/>
    <style:style style:name="T753_1" style:family="text">
      <style:text-properties fo:color="#000000" fo:font-size="11pt" style:font-size-asian="11pt" style:font-name-complex="Arial" style:font-size-complex="11pt"/>
    </style:style>
    <style:style style:name="T753_2" style:family="text">
      <style:text-properties fo:color="#000000" fo:font-size="11pt" style:font-size-asian="11pt" style:font-name-complex="Arial" style:font-size-complex="11pt"/>
    </style:style>
    <style:style style:name="T753_3" style:family="text">
      <style:text-properties fo:color="#000000" fo:font-size="11pt" style:font-size-asian="11pt" style:font-name-complex="Arial" style:font-size-complex="11pt"/>
    </style:style>
    <style:style style:name="P754" style:family="paragraph" style:parent-style-name="Normal">
      <style:text-properties fo:color="#000000" fo:font-size="11pt" style:font-size-asian="11pt" style:font-name-complex="Arial" style:font-size-complex="11pt"/>
    </style:style>
    <style:style style:name="P755" style:family="paragraph" style:parent-style-name="Normal"/>
    <style:style style:name="T755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755_2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755_3" style:family="text">
      <style:text-properties fo:color="#000000" fo:font-size="11pt" style:font-size-asian="11pt" style:font-name-complex="Arial" style:font-size-complex="11pt"/>
    </style:style>
    <style:style style:name="T755_4" style:family="text">
      <style:text-properties fo:color="#000000" fo:font-size="11pt" style:font-size-asian="11pt" style:font-name-complex="Arial" style:font-size-complex="11pt"/>
    </style:style>
    <style:style style:name="T755_5" style:family="text">
      <style:text-properties fo:color="#000000" fo:font-size="11pt" style:font-size-asian="11pt" style:font-name-complex="Arial" style:font-size-complex="11pt"/>
    </style:style>
    <style:style style:name="T755_6" style:family="text">
      <style:text-properties fo:color="#000000" fo:font-size="11pt" style:font-size-asian="11pt" style:font-name-complex="Arial" style:font-size-complex="11pt"/>
    </style:style>
    <style:style style:name="T755_7" style:family="text">
      <style:text-properties fo:color="#000000" fo:font-size="11pt" style:font-size-asian="11pt" style:font-name-complex="Arial" style:font-size-complex="11pt"/>
    </style:style>
    <style:style style:name="T755_8" style:family="text">
      <style:text-properties fo:color="#000000" fo:font-size="11pt" style:font-size-asian="11pt" style:font-name-complex="Arial" style:font-size-complex="11pt"/>
    </style:style>
    <style:style style:name="T755_9" style:family="text">
      <style:text-properties fo:color="#000000" fo:font-size="11pt" style:font-size-asian="11pt" style:font-name-complex="Arial" style:font-size-complex="11pt"/>
    </style:style>
    <style:style style:name="T755_10" style:family="text">
      <style:text-properties fo:color="#000000" fo:font-size="11pt" style:font-size-asian="11pt" style:font-name-complex="Arial" style:font-size-complex="11pt"/>
    </style:style>
    <style:style style:name="T755_11" style:family="text">
      <style:text-properties fo:color="#000000" fo:font-size="11pt" style:font-size-asian="11pt" style:font-name-complex="Arial" style:font-size-complex="11pt"/>
    </style:style>
    <style:style style:name="T755_12" style:family="text">
      <style:text-properties fo:color="#000000" fo:font-size="11pt" style:font-size-asian="11pt" style:font-name-complex="Arial" style:font-size-complex="11pt"/>
    </style:style>
    <style:style style:name="T755_13" style:family="text">
      <style:text-properties fo:color="#000000" fo:font-size="11pt" style:font-size-asian="11pt" style:font-name-complex="Arial" style:font-size-complex="11pt"/>
    </style:style>
    <style:style style:name="T755_14" style:family="text">
      <style:text-properties fo:color="#000000" fo:font-size="11pt" style:font-size-asian="11pt" style:font-name-complex="Arial" style:font-size-complex="11pt"/>
    </style:style>
    <style:style style:name="T755_15" style:family="text">
      <style:text-properties fo:color="#000000" fo:font-size="11pt" style:font-size-asian="11pt" style:font-name-complex="Arial" style:font-size-complex="11pt"/>
    </style:style>
    <style:style style:name="T755_16" style:family="text">
      <style:text-properties fo:color="#000000" fo:font-size="11pt" style:font-size-asian="11pt" style:font-name-complex="Arial" style:font-size-complex="11pt"/>
    </style:style>
    <style:style style:name="T755_17" style:family="text">
      <style:text-properties fo:color="#000000" fo:font-size="11pt" style:font-size-asian="11pt" style:font-name-complex="Arial" style:font-size-complex="11pt"/>
    </style:style>
    <style:style style:name="T755_18" style:family="text">
      <style:text-properties fo:color="#000000" fo:font-size="11pt" style:font-size-asian="11pt" style:font-name-complex="Arial" style:font-size-complex="11pt"/>
    </style:style>
    <style:style style:name="T755_19" style:family="text">
      <style:text-properties fo:color="#000000" fo:font-size="11pt" style:font-size-asian="11pt" style:font-name-complex="Arial" style:font-size-complex="11pt"/>
    </style:style>
    <style:style style:name="T755_20" style:family="text">
      <style:text-properties fo:color="#000000" fo:font-size="11pt" style:font-size-asian="11pt" style:font-name-complex="Arial" style:font-size-complex="11pt"/>
    </style:style>
    <style:style style:name="T755_21" style:family="text">
      <style:text-properties fo:color="#000000" fo:font-size="11pt" style:font-size-asian="11pt" style:font-name-complex="Arial" style:font-size-complex="11pt"/>
    </style:style>
    <style:style style:name="T755_22" style:family="text">
      <style:text-properties fo:color="#000000" fo:font-size="11pt" style:font-size-asian="11pt" style:font-name-complex="Arial" style:font-size-complex="11pt"/>
    </style:style>
    <style:style style:name="T755_23" style:family="text">
      <style:text-properties fo:color="#000000" fo:font-size="11pt" style:font-size-asian="11pt" style:font-name-complex="Arial" style:font-size-complex="11pt"/>
    </style:style>
    <style:style style:name="T755_24" style:family="text">
      <style:text-properties fo:color="#000000" fo:font-size="11pt" style:font-size-asian="11pt" style:font-name-complex="Arial" style:font-size-complex="11pt"/>
    </style:style>
    <style:style style:name="T755_25" style:family="text">
      <style:text-properties fo:color="#000000" fo:font-size="11pt" style:font-size-asian="11pt" style:font-name-complex="Arial" style:font-size-complex="11pt"/>
    </style:style>
    <style:style style:name="T755_26" style:family="text">
      <style:text-properties fo:color="#000000" fo:font-size="11pt" style:font-size-asian="11pt" style:font-name-complex="Arial" style:font-size-complex="11pt"/>
    </style:style>
    <style:style style:name="T755_27" style:family="text">
      <style:text-properties fo:color="#000000" fo:font-size="11pt" style:font-size-asian="11pt" style:font-name-complex="Arial" style:font-size-complex="11pt"/>
    </style:style>
    <style:style style:name="P756" style:family="paragraph" style:parent-style-name="Normal">
      <style:text-properties fo:color="#000000" fo:font-size="11pt" style:font-size-asian="11pt" style:font-name-complex="Arial" style:font-size-complex="11pt"/>
    </style:style>
    <style:style style:name="P757" style:family="paragraph" style:parent-style-name="paragraph">
      <style:paragraph-properties fo:margin-top="0cm" fo:margin-bottom="0cm"/>
    </style:style>
    <style:style style:name="T757_1" style:family="text" style:parent-style-name="eop">
      <style:text-properties style:font-name="Arial" fo:font-size="11pt" style:font-size-asian="11pt" style:font-name-complex="Arial" style:font-size-complex="11pt" fo:font-weight="bold" style:font-weight-asian="bold"/>
    </style:style>
    <style:style style:name="T757_2" style:family="text" style:parent-style-name="eop">
      <style:text-properties style:font-name="Arial" fo:font-size="11pt" style:font-size-asian="11pt" style:font-name-complex="Arial" style:font-size-complex="11pt" fo:font-weight="bold" style:font-weight-asian="bold"/>
    </style:style>
    <style:style style:name="T757_3" style:family="text" style:parent-style-name="eop">
      <style:text-properties style:font-name="Arial" fo:font-size="11pt" style:font-size-asian="11pt" style:font-name-complex="Arial" style:font-size-complex="11pt"/>
    </style:style>
    <style:style style:name="T757_4" style:family="text" style:parent-style-name="eop">
      <style:text-properties style:font-name="Arial" fo:font-size="11pt" style:font-size-asian="11pt" style:font-name-complex="Arial" style:font-size-complex="11pt"/>
    </style:style>
    <style:style style:name="T757_5" style:family="text" style:parent-style-name="eop">
      <style:text-properties style:font-name="Arial" fo:font-size="11pt" style:font-size-asian="11pt" style:font-name-complex="Arial" style:font-size-complex="11pt"/>
    </style:style>
    <style:style style:name="T757_6" style:family="text" style:parent-style-name="eop">
      <style:text-properties style:font-name="Arial" fo:font-size="11pt" style:font-size-asian="11pt" style:font-name-complex="Arial" style:font-size-complex="11pt"/>
    </style:style>
    <style:style style:name="T757_7" style:family="text" style:parent-style-name="eop">
      <style:text-properties style:font-name="Arial" fo:font-size="11pt" style:font-size-asian="11pt" style:font-name-complex="Arial" style:font-size-complex="11pt"/>
    </style:style>
    <style:style style:name="T757_8" style:family="text" style:parent-style-name="eop">
      <style:text-properties style:font-name="Arial" fo:font-size="11pt" style:font-size-asian="11pt" style:font-name-complex="Arial" style:font-size-complex="11pt"/>
    </style:style>
    <style:style style:name="T757_9" style:family="text" style:parent-style-name="eop">
      <style:text-properties style:font-name="Arial" fo:font-size="11pt" style:font-size-asian="11pt" style:font-name-complex="Arial" style:font-size-complex="11pt"/>
    </style:style>
    <style:style style:name="T757_10" style:family="text" style:parent-style-name="eop">
      <style:text-properties style:font-name="Arial" fo:font-size="11pt" style:font-size-asian="11pt" style:font-name-complex="Arial" style:font-size-complex="11pt"/>
    </style:style>
    <style:style style:name="T757_11" style:family="text" style:parent-style-name="eop">
      <style:text-properties style:font-name="Arial" fo:font-size="11pt" style:font-size-asian="11pt" style:font-name-complex="Arial" style:font-size-complex="11pt"/>
    </style:style>
    <style:style style:name="T757_12" style:family="text" style:parent-style-name="eop">
      <style:text-properties style:font-name="Arial" fo:font-size="11pt" style:font-size-asian="11pt" style:font-name-complex="Arial" style:font-size-complex="11pt"/>
    </style:style>
    <style:style style:name="T757_13" style:family="text" style:parent-style-name="eop">
      <style:text-properties style:font-name="Arial" fo:font-size="11pt" style:font-size-asian="11pt" style:font-name-complex="Arial" style:font-size-complex="11pt"/>
    </style:style>
    <style:style style:name="T757_14" style:family="text" style:parent-style-name="eop">
      <style:text-properties style:font-name="Arial" fo:font-size="11pt" style:font-size-asian="11pt" style:font-name-complex="Arial" style:font-size-complex="11pt"/>
    </style:style>
    <style:style style:name="T757_15" style:family="text" style:parent-style-name="eop">
      <style:text-properties style:font-name="Arial" fo:font-size="11pt" style:font-size-asian="11pt" style:font-name-complex="Arial" style:font-size-complex="11pt"/>
    </style:style>
    <style:style style:name="T757_16" style:family="text" style:parent-style-name="eop">
      <style:text-properties style:font-name="Arial" fo:font-size="11pt" style:font-size-asian="11pt" style:font-name-complex="Arial" style:font-size-complex="11pt"/>
    </style:style>
    <style:style style:name="T757_17" style:family="text" style:parent-style-name="eop">
      <style:text-properties style:font-name="Arial" fo:font-size="11pt" style:font-size-asian="11pt" style:font-name-complex="Arial" style:font-size-complex="11pt"/>
    </style:style>
    <style:style style:name="T757_18" style:family="text" style:parent-style-name="eop">
      <style:text-properties style:font-name="Arial" fo:font-size="11pt" style:font-size-asian="11pt" style:font-name-complex="Arial" style:font-size-complex="11pt"/>
    </style:style>
    <style:style style:name="T757_19" style:family="text" style:parent-style-name="eop">
      <style:text-properties style:font-name="Arial" fo:font-size="11pt" style:font-size-asian="11pt" style:font-name-complex="Arial" style:font-size-complex="11pt"/>
    </style:style>
    <style:style style:name="T757_20" style:family="text" style:parent-style-name="eop">
      <style:text-properties style:font-name="Arial" fo:font-size="11pt" style:font-size-asian="11pt" style:font-name-complex="Arial" style:font-size-complex="11pt"/>
    </style:style>
    <style:style style:name="T757_21" style:family="text" style:parent-style-name="eop">
      <style:text-properties style:font-name="Arial" fo:font-size="11pt" style:font-size-asian="11pt" style:font-name-complex="Arial" style:font-size-complex="11pt" fo:font-weight="bold" style:font-weight-asian="bold"/>
    </style:style>
    <style:style style:name="T757_22" style:family="text" style:parent-style-name="eop">
      <style:text-properties style:font-name="Arial" fo:font-size="11pt" style:font-size-asian="11pt" style:font-name-complex="Arial" style:font-size-complex="11pt"/>
    </style:style>
    <style:style style:name="T757_23" style:family="text" style:parent-style-name="eop">
      <style:text-properties style:font-name="Arial" fo:font-size="11pt" style:font-size-asian="11pt" style:font-name-complex="Arial" style:font-size-complex="11pt"/>
    </style:style>
    <style:style style:name="T757_24" style:family="text" style:parent-style-name="eop">
      <style:text-properties style:font-name="Arial" fo:font-size="11pt" style:font-size-asian="11pt" style:font-name-complex="Arial" style:font-size-complex="11pt"/>
    </style:style>
    <style:style style:name="T757_25" style:family="text" style:parent-style-name="eop">
      <style:text-properties style:font-name="Arial" fo:font-size="11pt" style:font-size-asian="11pt" style:font-name-complex="Arial" style:font-size-complex="11pt"/>
    </style:style>
    <style:style style:name="T757_26" style:family="text" style:parent-style-name="eop">
      <style:text-properties style:font-name="Arial" fo:font-size="11pt" style:font-size-asian="11pt" style:font-name-complex="Arial" style:font-size-complex="11pt"/>
    </style:style>
    <style:style style:name="T757_27" style:family="text" style:parent-style-name="eop">
      <style:text-properties style:font-name="Arial" fo:font-size="11pt" style:font-size-asian="11pt" style:font-name-complex="Arial" style:font-size-complex="11pt"/>
    </style:style>
    <style:style style:name="T757_28" style:family="text" style:parent-style-name="eop">
      <style:text-properties style:font-name="Arial" fo:font-size="11pt" style:font-size-asian="11pt" style:font-name-complex="Arial" style:font-size-complex="11pt"/>
    </style:style>
    <style:style style:name="T757_29" style:family="text" style:parent-style-name="eop">
      <style:text-properties style:font-name="Arial" fo:font-size="11pt" style:font-size-asian="11pt" style:font-name-complex="Arial" style:font-size-complex="11pt"/>
    </style:style>
    <style:style style:name="T757_30" style:family="text" style:parent-style-name="eop">
      <style:text-properties style:font-name="Arial" fo:font-size="11pt" style:font-size-asian="11pt" style:font-name-complex="Arial" style:font-size-complex="11pt"/>
    </style:style>
    <style:style style:name="T757_31" style:family="text" style:parent-style-name="eop">
      <style:text-properties style:font-name="Arial" fo:font-size="11pt" style:font-size-asian="11pt" style:font-name-complex="Arial" style:font-size-complex="11pt"/>
    </style:style>
    <style:style style:name="T757_32" style:family="text" style:parent-style-name="eop">
      <style:text-properties style:font-name="Arial" fo:font-size="11pt" style:font-size-asian="11pt" style:font-name-complex="Arial" style:font-size-complex="11pt"/>
    </style:style>
    <style:style style:name="T757_33" style:family="text" style:parent-style-name="eop">
      <style:text-properties style:font-name="Arial" fo:font-size="11pt" style:font-size-asian="11pt" style:font-name-complex="Arial" style:font-size-complex="11pt"/>
    </style:style>
    <style:style style:name="T757_34" style:family="text" style:parent-style-name="eop">
      <style:text-properties style:font-name="Arial" fo:font-size="11pt" style:font-size-asian="11pt" style:font-name-complex="Arial" style:font-size-complex="11pt"/>
    </style:style>
    <style:style style:name="T757_35" style:family="text" style:parent-style-name="eop">
      <style:text-properties style:font-name="Arial" fo:font-size="11pt" style:font-size-asian="11pt" style:font-name-complex="Arial" style:font-size-complex="11pt"/>
    </style:style>
    <style:style style:name="T757_36" style:family="text" style:parent-style-name="eop">
      <style:text-properties style:font-name="Arial" fo:font-size="11pt" style:font-size-asian="11pt" style:font-name-complex="Arial" style:font-size-complex="11pt"/>
    </style:style>
    <style:style style:name="T757_37" style:family="text" style:parent-style-name="eop">
      <style:text-properties style:font-name="Arial" fo:font-size="11pt" style:font-size-asian="11pt" style:font-name-complex="Arial" style:font-size-complex="11pt"/>
    </style:style>
    <style:style style:name="T757_38" style:family="text" style:parent-style-name="eop">
      <style:text-properties style:font-name="Arial" fo:font-size="11pt" style:font-size-asian="11pt" style:font-name-complex="Arial" style:font-size-complex="11pt"/>
    </style:style>
    <style:style style:name="P758" style:family="paragraph" style:parent-style-name="Normal">
      <style:text-properties fo:color="#000000" fo:font-size="11pt" style:font-size-asian="11pt" style:font-name-complex="Arial" style:font-size-complex="11pt" fo:language-asian="en" fo:country-asian="GB"/>
    </style:style>
    <style:style style:name="P759" style:family="paragraph" style:parent-style-name="Normal"/>
    <style:style style:name="T759_1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759_2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3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4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5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6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7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8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9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10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11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12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13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14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15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16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59_17" style:family="text">
      <style:text-properties fo:color="#000000" fo:font-size="11pt" style:font-size-asian="11pt" style:font-name-complex="Arial" style:font-size-complex="11pt" fo:language-asian="en" fo:country-asian="GB"/>
    </style:style>
    <style:style style:name="P760" style:family="paragraph" style:parent-style-name="Normal">
      <style:text-properties fo:color="#000000" fo:font-size="11pt" style:font-size-asian="11pt" style:font-name-complex="Arial" style:font-size-complex="11pt" fo:language-asian="en" fo:country-asian="GB"/>
    </style:style>
    <style:style style:name="P761" style:family="paragraph" style:parent-style-name="Normal"/>
    <style:style style:name="T761_1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761_2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1_3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1_4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1_5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1_6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1_7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1_8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1_9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1_10" style:family="text">
      <style:text-properties fo:color="#000000" fo:font-size="11pt" style:font-size-asian="11pt" style:font-name-complex="Arial" style:font-size-complex="11pt" fo:language-asian="en" fo:country-asian="GB"/>
    </style:style>
    <style:style style:name="P762" style:family="paragraph" style:parent-style-name="Normal">
      <style:text-properties fo:color="#000000" fo:font-size="11pt" style:font-size-asian="11pt" style:font-name-complex="Arial" style:font-size-complex="11pt" fo:language-asian="en" fo:country-asian="GB"/>
    </style:style>
    <style:style style:name="P763" style:family="paragraph" style:parent-style-name="Normal"/>
    <style:style style:name="T763_1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763_2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3_3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3_4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3_5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3_6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3_7" style:family="text">
      <style:text-properties fo:color="#000000" fo:font-size="11pt" style:font-size-asian="11pt" style:font-name-complex="Arial" style:font-size-complex="11pt" fo:language-asian="en" fo:country-asian="GB"/>
    </style:style>
    <style:style style:name="P764" style:family="paragraph" style:parent-style-name="Normal">
      <style:text-properties fo:color="#000000" fo:font-size="11pt" style:font-size-asian="11pt" style:font-name-complex="Arial" style:font-size-complex="11pt" fo:language-asian="en" fo:country-asian="GB"/>
    </style:style>
    <style:style style:name="P765" style:family="paragraph" style:parent-style-name="Normal"/>
    <style:style style:name="T765_1" style:family="text">
      <style:text-properties fo:color="#000000" fo:font-size="11pt" style:font-size-asian="11pt" style:font-name-complex="Arial" style:font-size-complex="11pt" fo:language-asian="en" fo:country-asian="GB" fo:font-weight="bold" style:font-weight-asian="bold"/>
    </style:style>
    <style:style style:name="T765_2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5_3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5_4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5_5" style:family="text">
      <style:text-properties fo:color="#000000" fo:font-size="11pt" style:font-size-asian="11pt" style:font-name-complex="Arial" style:font-size-complex="11pt" fo:language-asian="en" fo:country-asian="GB"/>
    </style:style>
    <style:style style:name="T765_6" style:family="text">
      <style:text-properties fo:color="#000000" fo:font-size="11pt" style:font-size-asian="11pt" style:font-name-complex="Arial" style:font-size-complex="11pt" fo:language-asian="en" fo:country-asian="GB"/>
    </style:style>
    <style:style style:name="P766" style:family="paragraph" style:parent-style-name="Normal">
      <style:text-properties fo:font-size="10pt" style:font-size-asian="10pt" style:font-size-complex="10pt" style:font-weight-complex="bold"/>
    </style:style>
    <style:style style:name="P767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67_1" style:family="text">
      <style:text-properties fo:font-size="14pt" style:font-size-asian="14pt" style:font-size-complex="11pt" fo:font-weight="bold" style:font-weight-asian="bold"/>
    </style:style>
    <style:style style:name="T767_2" style:family="text">
      <style:text-properties fo:font-size="14pt" style:font-size-asian="14pt" style:font-size-complex="11pt" fo:font-weight="bold" style:font-weight-asian="bold"/>
    </style:style>
    <style:style style:name="T767_3" style:family="text">
      <style:text-properties fo:font-size="14pt" style:font-size-asian="14pt" style:font-size-complex="11pt" fo:font-weight="bold" style:font-weight-asian="bold"/>
    </style:style>
    <style:style style:name="T767_4" style:family="text">
      <style:text-properties fo:font-size="14pt" style:font-size-asian="14pt" style:font-size-complex="11pt" fo:font-weight="bold" style:font-weight-asian="bold"/>
    </style:style>
    <style:style style:name="P76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69" style:family="paragraph" style:parent-style-name="Normal"/>
    <style:style style:name="T769_1" style:family="text">
      <style:text-properties style:font-name-complex="Arial" fo:font-weight="bold" style:font-weight-asian="bold" style:font-weight-complex="bold"/>
    </style:style>
    <style:style style:name="T76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70" style:family="paragraph" style:parent-style-name="Normal">
      <style:text-properties fo:font-size="11pt" style:font-size-asian="11pt" style:font-name-complex="Arial" style:font-size-complex="11pt"/>
    </style:style>
    <style:style style:name="P771" style:family="paragraph" style:parent-style-name="Normal"/>
    <style:style style:name="T771_1" style:family="text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772" style:family="paragraph" style:parent-style-name="Normal"/>
    <style:style style:name="T772_1" style:family="text">
      <style:text-properties fo:color="#000000" fo:font-size="11pt" style:font-size-asian="11pt" style:font-name-complex="Arial" style:font-size-complex="11pt"/>
    </style:style>
    <style:style style:name="T772_2" style:family="text">
      <style:text-properties fo:color="#000000" fo:font-size="11pt" style:font-size-asian="11pt" style:font-name-complex="Arial" style:font-size-complex="11pt"/>
    </style:style>
    <style:style style:name="T772_3" style:family="text">
      <style:text-properties fo:color="#000000" fo:font-size="11pt" style:font-size-asian="11pt" style:font-name-complex="Arial" style:font-size-complex="11pt"/>
    </style:style>
    <style:style style:name="T772_4" style:family="text">
      <style:text-properties fo:color="#000000" fo:font-size="11pt" style:font-size-asian="11pt" style:font-name-complex="Arial" style:font-size-complex="11pt"/>
    </style:style>
    <style:style style:name="T772_5" style:family="text">
      <style:text-properties fo:color="#000000" fo:font-size="11pt" style:font-size-asian="11pt" style:font-name-complex="Arial" style:font-size-complex="11pt"/>
    </style:style>
    <style:style style:name="T772_6" style:family="text">
      <style:text-properties fo:color="#000000" fo:font-size="11pt" style:font-size-asian="11pt" style:font-name-complex="Arial" style:font-size-complex="11pt"/>
    </style:style>
    <style:style style:name="T772_7" style:family="text">
      <style:text-properties fo:color="#000000" fo:font-size="11pt" style:font-size-asian="11pt" style:font-name-complex="Arial" style:font-size-complex="11pt"/>
    </style:style>
    <style:style style:name="T772_8" style:family="text">
      <style:text-properties fo:color="#000000" fo:font-size="11pt" style:font-size-asian="11pt" style:font-name-complex="Arial" style:font-size-complex="11pt"/>
    </style:style>
    <style:style style:name="T772_9" style:family="text">
      <style:text-properties fo:color="#000000" fo:font-size="11pt" style:font-size-asian="11pt" style:font-name-complex="Arial" style:font-size-complex="11pt"/>
    </style:style>
    <style:style style:name="T772_10" style:family="text">
      <style:text-properties fo:color="#000000" fo:font-size="11pt" style:font-size-asian="11pt" style:font-name-complex="Arial" style:font-size-complex="11pt"/>
    </style:style>
    <style:style style:name="T772_11" style:family="text">
      <style:text-properties fo:color="#000000" fo:font-size="11pt" style:font-size-asian="11pt" style:font-name-complex="Arial" style:font-size-complex="11pt"/>
    </style:style>
    <style:style style:name="T772_12" style:family="text">
      <style:text-properties fo:color="#000000" fo:font-size="11pt" style:font-size-asian="11pt" style:font-name-complex="Arial" style:font-size-complex="11pt"/>
    </style:style>
    <style:style style:name="T772_13" style:family="text">
      <style:text-properties fo:color="#000000" fo:font-size="11pt" style:font-size-asian="11pt" style:font-name-complex="Arial" style:font-size-complex="11pt"/>
    </style:style>
    <style:style style:name="T772_14" style:family="text">
      <style:text-properties fo:color="#000000" fo:font-size="11pt" style:font-size-asian="11pt" style:font-name-complex="Arial" style:font-size-complex="11pt"/>
    </style:style>
    <style:style style:name="T772_15" style:family="text">
      <style:text-properties fo:color="#000000" fo:font-size="11pt" style:font-size-asian="11pt" style:font-name-complex="Arial" style:font-size-complex="11pt"/>
    </style:style>
    <style:style style:name="T772_16" style:family="text">
      <style:text-properties fo:color="#000000" fo:font-size="11pt" style:font-size-asian="11pt" style:font-name-complex="Arial" style:font-size-complex="11pt"/>
    </style:style>
    <style:style style:name="T772_17" style:family="text">
      <style:text-properties fo:color="#000000" fo:font-size="11pt" style:font-size-asian="11pt" style:font-name-complex="Arial" style:font-size-complex="11pt"/>
    </style:style>
    <style:style style:name="T772_18" style:family="text">
      <style:text-properties fo:color="#000000" fo:font-size="11pt" style:font-size-asian="11pt" style:font-name-complex="Arial" style:font-size-complex="11pt"/>
    </style:style>
    <style:style style:name="T772_19" style:family="text">
      <style:text-properties fo:color="#000000" fo:font-size="11pt" style:font-size-asian="11pt" style:font-name-complex="Arial" style:font-size-complex="11pt"/>
    </style:style>
    <style:style style:name="P773" style:family="paragraph" style:parent-style-name="Normal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774" style:family="paragraph" style:parent-style-name="Normal"/>
    <style:style style:name="T774_1" style:family="text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775" style:family="paragraph" style:parent-style-name="Normal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776" style:family="paragraph" style:parent-style-name="Normal"/>
    <style:style style:name="T776_1" style:family="text">
      <style:text-properties fo:color="#000000" fo:font-size="11pt" style:font-size-asian="11pt" style:font-name-complex="Arial" style:font-size-complex="11pt"/>
    </style:style>
    <style:style style:name="T776_2" style:family="text">
      <style:text-properties fo:color="#000000" fo:font-size="11pt" style:font-size-asian="11pt" style:font-name-complex="Arial" style:font-size-complex="11pt"/>
    </style:style>
    <style:style style:name="T776_3" style:family="text">
      <style:text-properties fo:color="#000000" fo:font-size="11pt" style:font-size-asian="11pt" style:font-name-complex="Arial" style:font-size-complex="11pt"/>
    </style:style>
    <style:style style:name="T776_4" style:family="text">
      <style:text-properties fo:color="#000000" fo:font-size="11pt" style:font-size-asian="11pt" style:font-name-complex="Arial" style:font-size-complex="11pt"/>
    </style:style>
    <style:style style:name="T776_5" style:family="text">
      <style:text-properties fo:color="#000000" fo:font-size="11pt" style:font-size-asian="11pt" style:font-name-complex="Arial" style:font-size-complex="11pt"/>
    </style:style>
    <style:style style:name="T776_6" style:family="text">
      <style:text-properties fo:color="#000000" fo:font-size="11pt" style:font-size-asian="11pt" style:font-name-complex="Arial" style:font-size-complex="11pt"/>
    </style:style>
    <style:style style:name="T776_7" style:family="text">
      <style:text-properties fo:color="#000000" fo:font-size="11pt" style:font-size-asian="11pt" style:font-name-complex="Arial" style:font-size-complex="11pt"/>
    </style:style>
    <style:style style:name="T776_8" style:family="text">
      <style:text-properties fo:color="#000000" fo:font-size="11pt" style:font-size-asian="11pt" style:font-name-complex="Arial" style:font-size-complex="11pt"/>
    </style:style>
    <style:style style:name="T776_9" style:family="text">
      <style:text-properties fo:color="#000000" fo:font-size="11pt" style:font-size-asian="11pt" style:font-name-complex="Arial" style:font-size-complex="11pt"/>
    </style:style>
    <style:style style:name="T776_10" style:family="text">
      <style:text-properties fo:color="#000000" fo:font-size="11pt" style:font-size-asian="11pt" style:font-name-complex="Arial" style:font-size-complex="11pt"/>
    </style:style>
    <style:style style:name="T776_11" style:family="text">
      <style:text-properties fo:color="#000000" fo:font-size="11pt" style:font-size-asian="11pt" style:font-name-complex="Arial" style:font-size-complex="11pt"/>
    </style:style>
    <style:style style:name="T776_12" style:family="text">
      <style:text-properties fo:color="#000000" fo:font-size="11pt" style:font-size-asian="11pt" style:font-name-complex="Arial" style:font-size-complex="11pt"/>
    </style:style>
    <style:style style:name="T776_13" style:family="text">
      <style:text-properties fo:color="#000000" fo:font-size="11pt" style:font-size-asian="11pt" style:font-name-complex="Arial" style:font-size-complex="11pt"/>
    </style:style>
    <style:style style:name="T776_14" style:family="text">
      <style:text-properties fo:color="#000000" fo:font-size="11pt" style:font-size-asian="11pt" style:font-name-complex="Arial" style:font-size-complex="11pt"/>
    </style:style>
    <style:style style:name="T776_15" style:family="text">
      <style:text-properties fo:color="#000000" fo:font-size="11pt" style:font-size-asian="11pt" style:font-name-complex="Arial" style:font-size-complex="11pt"/>
    </style:style>
    <style:style style:name="T776_16" style:family="text">
      <style:text-properties fo:color="#000000" fo:font-size="11pt" style:font-size-asian="11pt" style:font-name-complex="Arial" style:font-size-complex="11pt"/>
    </style:style>
    <style:style style:name="T776_17" style:family="text">
      <style:text-properties fo:color="#000000" fo:font-size="11pt" style:font-size-asian="11pt" style:font-name-complex="Arial" style:font-size-complex="11pt"/>
    </style:style>
    <style:style style:name="T776_18" style:family="text">
      <style:text-properties fo:color="#000000" fo:font-size="11pt" style:font-size-asian="11pt" style:font-name-complex="Arial" style:font-size-complex="11pt"/>
    </style:style>
    <style:style style:name="T776_19" style:family="text">
      <style:text-properties fo:color="#000000" fo:font-size="11pt" style:font-size-asian="11pt" style:font-name-complex="Arial" style:font-size-complex="11pt"/>
    </style:style>
    <style:style style:name="T776_20" style:family="text">
      <style:text-properties fo:color="#000000" fo:font-size="11pt" style:font-size-asian="11pt" style:font-name-complex="Arial" style:font-size-complex="11pt"/>
    </style:style>
    <style:style style:name="T776_21" style:family="text">
      <style:text-properties fo:color="#000000" fo:font-size="11pt" style:font-size-asian="11pt" style:font-name-complex="Arial" style:font-size-complex="11pt"/>
    </style:style>
    <style:style style:name="T776_22" style:family="text">
      <style:text-properties fo:color="#000000" fo:font-size="11pt" style:font-size-asian="11pt" style:font-name-complex="Arial" style:font-size-complex="11pt"/>
    </style:style>
    <style:style style:name="T776_23" style:family="text">
      <style:text-properties fo:color="#000000" fo:font-size="11pt" style:font-size-asian="11pt" style:font-name-complex="Arial" style:font-size-complex="11pt"/>
    </style:style>
    <style:style style:name="T776_24" style:family="text">
      <style:text-properties fo:color="#000000" fo:font-size="11pt" style:font-size-asian="11pt" style:font-name-complex="Arial" style:font-size-complex="11pt"/>
    </style:style>
    <style:style style:name="T776_25" style:family="text">
      <style:text-properties fo:color="#000000" fo:font-size="11pt" style:font-size-asian="11pt" style:font-name-complex="Arial" style:font-size-complex="11pt"/>
    </style:style>
    <style:style style:name="T776_26" style:family="text">
      <style:text-properties fo:color="#000000" fo:font-size="11pt" style:font-size-asian="11pt" style:font-name-complex="Arial" style:font-size-complex="11pt"/>
    </style:style>
    <style:style style:name="T776_27" style:family="text">
      <style:text-properties fo:color="#000000" fo:font-size="11pt" style:font-size-asian="11pt" style:font-name-complex="Arial" style:font-size-complex="11pt"/>
    </style:style>
    <style:style style:name="T776_28" style:family="text">
      <style:text-properties fo:color="#000000" fo:font-size="11pt" style:font-size-asian="11pt" style:font-name-complex="Arial" style:font-size-complex="11pt"/>
    </style:style>
    <style:style style:name="T776_29" style:family="text">
      <style:text-properties fo:color="#000000" fo:font-size="11pt" style:font-size-asian="11pt" style:font-name-complex="Arial" style:font-size-complex="11pt"/>
    </style:style>
    <style:style style:name="T776_30" style:family="text">
      <style:text-properties fo:color="#000000" fo:font-size="11pt" style:font-size-asian="11pt" style:font-name-complex="Arial" style:font-size-complex="11pt"/>
    </style:style>
    <style:style style:name="T776_31" style:family="text">
      <style:text-properties fo:color="#000000" fo:font-size="11pt" style:font-size-asian="11pt" style:font-name-complex="Arial" style:font-size-complex="11pt"/>
    </style:style>
    <style:style style:name="T776_32" style:family="text">
      <style:text-properties fo:color="#000000" fo:font-size="11pt" style:font-size-asian="11pt" style:font-name-complex="Arial" style:font-size-complex="11pt"/>
    </style:style>
    <style:style style:name="T776_33" style:family="text">
      <style:text-properties fo:color="#000000" fo:font-size="11pt" style:font-size-asian="11pt" style:font-name-complex="Arial" style:font-size-complex="11pt"/>
    </style:style>
    <style:style style:name="T776_34" style:family="text">
      <style:text-properties fo:color="#000000" fo:font-size="11pt" style:font-size-asian="11pt" style:font-name-complex="Arial" style:font-size-complex="11pt"/>
    </style:style>
    <style:style style:name="T776_35" style:family="text">
      <style:text-properties fo:color="#000000" fo:font-size="11pt" style:font-size-asian="11pt" style:font-name-complex="Arial" style:font-size-complex="11pt"/>
    </style:style>
    <style:style style:name="T776_36" style:family="text">
      <style:text-properties fo:color="#000000" fo:font-size="11pt" style:font-size-asian="11pt" style:font-name-complex="Arial" style:font-size-complex="11pt"/>
    </style:style>
    <style:style style:name="T776_37" style:family="text">
      <style:text-properties fo:color="#000000" fo:font-size="11pt" style:font-size-asian="11pt" style:font-name-complex="Arial" style:font-size-complex="11pt"/>
    </style:style>
    <style:style style:name="T776_38" style:family="text">
      <style:text-properties fo:color="#000000" fo:font-size="11pt" style:font-size-asian="11pt" style:font-name-complex="Arial" style:font-size-complex="11pt"/>
    </style:style>
    <style:style style:name="T776_39" style:family="text">
      <style:text-properties fo:color="#000000" fo:font-size="11pt" style:font-size-asian="11pt" style:font-name-complex="Arial" style:font-size-complex="11pt"/>
    </style:style>
    <style:style style:name="T776_40" style:family="text">
      <style:text-properties fo:color="#000000" fo:font-size="11pt" style:font-size-asian="11pt" style:font-name-complex="Arial" style:font-size-complex="11pt"/>
    </style:style>
    <style:style style:name="T776_41" style:family="text">
      <style:text-properties fo:color="#000000" fo:font-size="11pt" style:font-size-asian="11pt" style:font-name-complex="Arial" style:font-size-complex="11pt"/>
    </style:style>
    <style:style style:name="T776_42" style:family="text">
      <style:text-properties fo:color="#000000" fo:font-size="11pt" style:font-size-asian="11pt" style:font-name-complex="Arial" style:font-size-complex="11pt"/>
    </style:style>
    <style:style style:name="T776_43" style:family="text">
      <style:text-properties fo:color="#000000" fo:font-size="11pt" style:font-size-asian="11pt" style:font-name-complex="Arial" style:font-size-complex="11pt"/>
    </style:style>
    <style:style style:name="T776_44" style:family="text">
      <style:text-properties fo:color="#000000" fo:font-size="11pt" style:font-size-asian="11pt" style:font-name-complex="Arial" style:font-size-complex="11pt"/>
    </style:style>
    <style:style style:name="T776_45" style:family="text">
      <style:text-properties fo:color="#000000" fo:font-size="11pt" style:font-size-asian="11pt" style:font-name-complex="Arial" style:font-size-complex="11pt"/>
    </style:style>
    <style:style style:name="T776_46" style:family="text">
      <style:text-properties fo:color="#000000" fo:font-size="11pt" style:font-size-asian="11pt" style:font-name-complex="Arial" style:font-size-complex="11pt"/>
    </style:style>
    <style:style style:name="T776_47" style:family="text">
      <style:text-properties fo:color="#000000" fo:font-size="11pt" style:font-size-asian="11pt" style:font-name-complex="Arial" style:font-size-complex="11pt"/>
    </style:style>
    <style:style style:name="T776_48" style:family="text">
      <style:text-properties fo:color="#000000" fo:font-size="11pt" style:font-size-asian="11pt" style:font-name-complex="Arial" style:font-size-complex="11pt"/>
    </style:style>
    <style:style style:name="P777" style:family="paragraph" style:parent-style-name="Normal">
      <style:text-properties fo:color="#ff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778" style:family="paragraph" style:parent-style-name="Normal"/>
    <style:style style:name="T778_1" style:family="text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779" style:family="paragraph" style:parent-style-name="Normal"/>
    <style:style style:name="T779_1" style:family="text">
      <style:text-properties fo:color="#000000" fo:font-size="11pt" style:font-size-asian="11pt" style:font-name-complex="Arial" style:font-size-complex="11pt"/>
    </style:style>
    <style:style style:name="T779_2" style:family="text">
      <style:text-properties fo:color="#000000" fo:font-size="11pt" style:font-size-asian="11pt" style:font-name-complex="Arial" style:font-size-complex="11pt"/>
    </style:style>
    <style:style style:name="T779_3" style:family="text">
      <style:text-properties fo:color="#000000" fo:font-size="11pt" style:font-size-asian="11pt" style:font-name-complex="Arial" style:font-size-complex="11pt"/>
    </style:style>
    <style:style style:name="T779_4" style:family="text">
      <style:text-properties fo:color="#000000" fo:font-size="11pt" style:font-size-asian="11pt" style:font-name-complex="Arial" style:font-size-complex="11pt"/>
    </style:style>
    <style:style style:name="T779_5" style:family="text">
      <style:text-properties fo:color="#000000" fo:font-size="11pt" style:font-size-asian="11pt" style:font-name-complex="Arial" style:font-size-complex="11pt"/>
    </style:style>
    <style:style style:name="P780" style:family="paragraph" style:parent-style-name="Normal">
      <style:text-properties fo:color="#000000" fo:font-size="11pt" style:font-size-asian="11pt" style:font-name-complex="Arial" style:font-size-complex="11pt"/>
    </style:style>
    <style:style style:name="P781" style:family="paragraph" style:parent-style-name="Normal"/>
    <style:style style:name="T781_1" style:family="text">
      <style:text-properties fo:color="#000000" fo:font-size="11pt" style:font-size-asian="11pt" style:font-name-complex="Arial" style:font-size-complex="11pt"/>
    </style:style>
    <style:style style:name="P782" style:family="paragraph" style:parent-style-name="Normal">
      <style:text-properties fo:color="#000000" fo:font-size="11pt" style:font-size-asian="11pt" style:font-name-complex="Arial" style:font-size-complex="11pt"/>
    </style:style>
    <style:style style:name="P783" style:family="paragraph" style:parent-style-name="Normal"/>
    <style:style style:name="T783_1" style:family="text">
      <style:text-properties fo:color="#000000" fo:font-size="11pt" style:font-size-asian="11pt" style:font-name-complex="Arial" style:font-size-complex="11pt"/>
    </style:style>
    <style:style style:name="T783_2" style:family="text">
      <style:text-properties fo:color="#000000" fo:font-size="11pt" style:font-size-asian="11pt" style:font-name-complex="Arial" style:font-size-complex="11pt"/>
    </style:style>
    <style:style style:name="T783_3" style:family="text">
      <style:text-properties fo:color="#000000" fo:font-size="11pt" style:font-size-asian="11pt" style:font-name-complex="Arial" style:font-size-complex="11pt"/>
    </style:style>
    <style:style style:name="P784" style:family="paragraph" style:parent-style-name="Normal">
      <style:text-properties fo:color="#000000" fo:font-size="11pt" style:font-size-asian="11pt" style:font-name-complex="Arial" style:font-size-complex="11pt"/>
    </style:style>
    <style:style style:name="P785" style:family="paragraph" style:parent-style-name="Normal"/>
    <style:style style:name="T785_1" style:family="text">
      <style:text-properties fo:color="#000000" fo:font-size="11pt" style:font-size-asian="11pt" style:font-name-complex="Arial" style:font-size-complex="11pt"/>
    </style:style>
    <style:style style:name="T785_2" style:family="text">
      <style:text-properties fo:color="#000000" fo:font-size="11pt" style:font-size-asian="11pt" style:font-name-complex="Arial" style:font-size-complex="11pt"/>
    </style:style>
    <style:style style:name="T785_3" style:family="text">
      <style:text-properties fo:color="#000000" fo:font-size="11pt" style:font-size-asian="11pt" style:font-name-complex="Arial" style:font-size-complex="11pt"/>
    </style:style>
    <style:style style:name="T785_4" style:family="text">
      <style:text-properties fo:color="#000000" fo:font-size="11pt" style:font-size-asian="11pt" style:font-name-complex="Arial" style:font-size-complex="11pt"/>
    </style:style>
    <style:style style:name="T785_5" style:family="text">
      <style:text-properties fo:color="#000000" fo:font-size="11pt" style:font-size-asian="11pt" style:font-name-complex="Arial" style:font-size-complex="11pt"/>
    </style:style>
    <style:style style:name="T785_6" style:family="text">
      <style:text-properties fo:color="#000000" fo:font-size="11pt" style:font-size-asian="11pt" style:font-name-complex="Arial" style:font-size-complex="11pt"/>
    </style:style>
    <style:style style:name="P786" style:family="paragraph" style:parent-style-name="Normal">
      <style:text-properties fo:color="#000000" fo:font-size="11pt" style:font-size-asian="11pt" style:font-name-complex="Arial" style:font-size-complex="11pt"/>
    </style:style>
    <style:style style:name="P787" style:family="paragraph" style:parent-style-name="Normal"/>
    <style:style style:name="T787_1" style:family="text">
      <style:text-properties fo:color="#000000" fo:font-size="11pt" style:font-size-asian="11pt" style:font-name-complex="Arial" style:font-size-complex="11pt"/>
    </style:style>
    <style:style style:name="P788" style:family="paragraph" style:parent-style-name="Normal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789" style:family="paragraph" style:parent-style-name="Normal"/>
    <style:style style:name="T789_1" style:family="text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790" style:family="paragraph" style:parent-style-name="Normal"/>
    <style:style style:name="T790_1" style:family="text">
      <style:text-properties fo:color="#000000" fo:font-size="11pt" style:font-size-asian="11pt" style:font-name-complex="Arial" style:font-size-complex="11pt"/>
    </style:style>
    <style:style style:name="T790_2" style:family="text">
      <style:text-properties fo:color="#000000" fo:font-size="11pt" style:font-size-asian="11pt" style:font-name-complex="Arial" style:font-size-complex="11pt"/>
    </style:style>
    <style:style style:name="T790_3" style:family="text">
      <style:text-properties fo:color="#000000" fo:font-size="11pt" style:font-size-asian="11pt" style:font-name-complex="Arial" style:font-size-complex="11pt"/>
    </style:style>
    <style:style style:name="T790_4" style:family="text">
      <style:text-properties fo:color="#000000" fo:font-size="11pt" style:font-size-asian="11pt" style:font-name-complex="Arial" style:font-size-complex="11pt"/>
    </style:style>
    <style:style style:name="T790_5" style:family="text">
      <style:text-properties fo:color="#000000" fo:font-size="11pt" style:font-size-asian="11pt" style:font-name-complex="Arial" style:font-size-complex="11pt"/>
    </style:style>
    <style:style style:name="T790_6" style:family="text">
      <style:text-properties fo:color="#000000" fo:font-size="11pt" style:font-size-asian="11pt" style:font-name-complex="Arial" style:font-size-complex="11pt"/>
    </style:style>
    <style:style style:name="T790_7" style:family="text">
      <style:text-properties fo:color="#000000" fo:font-size="11pt" style:font-size-asian="11pt" style:font-name-complex="Arial" style:font-size-complex="11pt"/>
    </style:style>
    <style:style style:name="T790_8" style:family="text">
      <style:text-properties style:text-position="super 58%" fo:color="#000000" fo:font-size="11pt" style:font-size-asian="11pt" style:font-name-complex="Arial" style:font-size-complex="11pt"/>
    </style:style>
    <style:style style:name="T790_9" style:family="text">
      <style:text-properties fo:color="#000000" fo:font-size="11pt" style:font-size-asian="11pt" style:font-name-complex="Arial" style:font-size-complex="11pt"/>
    </style:style>
    <style:style style:name="T790_10" style:family="text">
      <style:text-properties fo:color="#000000" fo:font-size="11pt" style:font-size-asian="11pt" style:font-name-complex="Arial" style:font-size-complex="11pt"/>
    </style:style>
    <style:style style:name="T790_11" style:family="text">
      <style:text-properties fo:color="#000000" fo:font-size="11pt" style:font-size-asian="11pt" style:font-name-complex="Arial" style:font-size-complex="11pt"/>
    </style:style>
    <style:style style:name="P791" style:family="paragraph" style:parent-style-name="Normal">
      <style:text-properties fo:color="#000000" fo:font-size="11pt" style:font-size-asian="11pt" style:font-name-complex="Arial" style:font-size-complex="11pt"/>
    </style:style>
    <style:style style:name="P792" style:family="paragraph" style:parent-style-name="Normal"/>
    <style:style style:name="T792_1" style:family="text">
      <style:text-properties fo:color="#000000" fo:font-size="11pt" style:font-size-asian="11pt" style:font-name-complex="Arial" style:font-size-complex="11pt"/>
    </style:style>
    <style:style style:name="T792_2" style:family="text">
      <style:text-properties fo:color="#000000" fo:font-size="11pt" style:font-size-asian="11pt" style:font-name-complex="Arial" style:font-size-complex="11pt"/>
    </style:style>
    <style:style style:name="T792_3" style:family="text">
      <style:text-properties fo:color="#000000" fo:font-size="11pt" style:font-size-asian="11pt" style:font-name-complex="Arial" style:font-size-complex="11pt"/>
    </style:style>
    <style:style style:name="T792_4" style:family="text">
      <style:text-properties fo:color="#000000" fo:font-size="11pt" style:font-size-asian="11pt" style:font-name-complex="Arial" style:font-size-complex="11pt"/>
    </style:style>
    <style:style style:name="T792_5" style:family="text">
      <style:text-properties fo:color="#000000" fo:font-size="11pt" style:font-size-asian="11pt" style:font-name-complex="Arial" style:font-size-complex="11pt"/>
    </style:style>
    <style:style style:name="T792_6" style:family="text">
      <style:text-properties fo:color="#000000" fo:font-size="11pt" style:font-size-asian="11pt" style:font-name-complex="Arial" style:font-size-complex="11pt"/>
    </style:style>
    <style:style style:name="T792_7" style:family="text">
      <style:text-properties fo:color="#000000" fo:font-size="11pt" style:font-size-asian="11pt" style:font-name-complex="Arial" style:font-size-complex="11pt"/>
    </style:style>
    <style:style style:name="T792_8" style:family="text">
      <style:text-properties fo:color="#000000" fo:font-size="11pt" style:font-size-asian="11pt" style:font-name-complex="Arial" style:font-size-complex="11pt"/>
    </style:style>
    <style:style style:name="T792_9" style:family="text">
      <style:text-properties fo:color="#000000" fo:font-size="11pt" style:font-size-asian="11pt" style:font-name-complex="Arial" style:font-size-complex="11pt"/>
    </style:style>
    <style:style style:name="P793" style:family="paragraph" style:parent-style-name="Normal">
      <style:text-properties fo:color="#000000" fo:font-size="11pt" style:font-size-asian="11pt" style:font-name-complex="Arial" style:font-size-complex="11pt"/>
    </style:style>
    <style:style style:name="P794" style:family="paragraph" style:parent-style-name="Normal"/>
    <style:style style:name="T794_1" style:family="text">
      <style:text-properties fo:color="#000000" fo:font-size="11pt" style:font-size-asian="11pt" style:font-name-complex="Arial" style:font-size-complex="11pt"/>
    </style:style>
    <style:style style:name="T794_2" style:family="text">
      <style:text-properties fo:color="#000000" fo:font-size="11pt" style:font-size-asian="11pt" style:font-name-complex="Arial" style:font-size-complex="11pt"/>
    </style:style>
    <style:style style:name="T794_3" style:family="text">
      <style:text-properties fo:color="#000000" fo:font-size="11pt" style:font-size-asian="11pt" style:font-name-complex="Arial" style:font-size-complex="11pt"/>
    </style:style>
    <style:style style:name="T794_4" style:family="text">
      <style:text-properties fo:color="#000000" fo:font-size="11pt" style:font-size-asian="11pt" style:font-name-complex="Arial" style:font-size-complex="11pt"/>
    </style:style>
    <style:style style:name="T794_5" style:family="text">
      <style:text-properties fo:color="#000000" fo:font-size="11pt" style:font-size-asian="11pt" style:font-name-complex="Arial" style:font-size-complex="11pt"/>
    </style:style>
    <style:style style:name="T794_6" style:family="text">
      <style:text-properties fo:color="#000000" fo:font-size="11pt" style:font-size-asian="11pt" style:font-name-complex="Arial" style:font-size-complex="11pt"/>
    </style:style>
    <style:style style:name="T794_7" style:family="text">
      <style:text-properties fo:color="#000000" fo:font-size="11pt" style:font-size-asian="11pt" style:font-name-complex="Arial" style:font-size-complex="11pt"/>
    </style:style>
    <style:style style:name="T794_8" style:family="text">
      <style:text-properties fo:color="#000000" fo:font-size="11pt" style:font-size-asian="11pt" style:font-name-complex="Arial" style:font-size-complex="11pt"/>
    </style:style>
    <style:style style:name="T794_9" style:family="text">
      <style:text-properties fo:color="#000000" fo:font-size="11pt" style:font-size-asian="11pt" style:font-name-complex="Arial" style:font-size-complex="11pt"/>
    </style:style>
    <style:style style:name="T794_10" style:family="text">
      <style:text-properties fo:color="#000000" fo:font-size="11pt" style:font-size-asian="11pt" style:font-name-complex="Arial" style:font-size-complex="11pt"/>
    </style:style>
    <style:style style:name="T794_11" style:family="text">
      <style:text-properties fo:color="#000000" fo:font-size="11pt" style:font-size-asian="11pt" style:font-name-complex="Arial" style:font-size-complex="11pt"/>
    </style:style>
    <style:style style:name="T794_12" style:family="text">
      <style:text-properties fo:color="#000000" fo:font-size="11pt" style:font-size-asian="11pt" style:font-name-complex="Arial" style:font-size-complex="11pt"/>
    </style:style>
    <style:style style:name="T794_13" style:family="text">
      <style:text-properties fo:color="#000000" fo:font-size="11pt" style:font-size-asian="11pt" style:font-name-complex="Arial" style:font-size-complex="11pt"/>
    </style:style>
    <style:style style:name="T794_14" style:family="text">
      <style:text-properties fo:color="#000000" fo:font-size="11pt" style:font-size-asian="11pt" style:font-name-complex="Arial" style:font-size-complex="11pt"/>
    </style:style>
    <style:style style:name="P795" style:family="paragraph" style:parent-style-name="Normal">
      <style:text-properties fo:color="#000000" fo:font-size="11pt" style:font-size-asian="11pt" style:font-name-complex="Arial" style:font-size-complex="11pt"/>
    </style:style>
    <style:style style:name="P796" style:family="paragraph" style:parent-style-name="Normal"/>
    <style:style style:name="T796_1" style:family="text">
      <style:text-properties fo:color="#000000" fo:font-size="11pt" style:font-size-asian="11pt" style:font-name-complex="Arial" style:font-size-complex="11pt"/>
    </style:style>
    <style:style style:name="T796_2" style:family="text">
      <style:text-properties fo:color="#000000" fo:font-size="11pt" style:font-size-asian="11pt" style:font-name-complex="Arial" style:font-size-complex="11pt"/>
    </style:style>
    <style:style style:name="T796_3" style:family="text">
      <style:text-properties fo:color="#000000" fo:font-size="11pt" style:font-size-asian="11pt" style:font-name-complex="Arial" style:font-size-complex="11pt"/>
    </style:style>
    <style:style style:name="T796_4" style:family="text">
      <style:text-properties fo:color="#000000" fo:font-size="11pt" style:font-size-asian="11pt" style:font-name-complex="Arial" style:font-size-complex="11pt"/>
    </style:style>
    <style:style style:name="T796_5" style:family="text">
      <style:text-properties fo:color="#000000" fo:font-size="11pt" style:font-size-asian="11pt" style:font-name-complex="Arial" style:font-size-complex="11pt"/>
    </style:style>
    <style:style style:name="T796_6" style:family="text">
      <style:text-properties fo:color="#000000" fo:font-size="11pt" style:font-size-asian="11pt" style:font-name-complex="Arial" style:font-size-complex="11pt"/>
    </style:style>
    <style:style style:name="T796_7" style:family="text">
      <style:text-properties fo:color="#000000" fo:font-size="11pt" style:font-size-asian="11pt" style:font-name-complex="Arial" style:font-size-complex="11pt"/>
    </style:style>
    <style:style style:name="T796_8" style:family="text">
      <style:text-properties fo:color="#000000" fo:font-size="11pt" style:font-size-asian="11pt" style:font-name-complex="Arial" style:font-size-complex="11pt"/>
    </style:style>
    <style:style style:name="T796_9" style:family="text">
      <style:text-properties fo:color="#000000" fo:font-size="11pt" style:font-size-asian="11pt" style:font-name-complex="Arial" style:font-size-complex="11pt"/>
    </style:style>
    <style:style style:name="T796_10" style:family="text">
      <style:text-properties fo:color="#000000" fo:font-size="11pt" style:font-size-asian="11pt" style:font-name-complex="Arial" style:font-size-complex="11pt"/>
    </style:style>
    <style:style style:name="T796_11" style:family="text">
      <style:text-properties fo:color="#000000" fo:font-size="11pt" style:font-size-asian="11pt" style:font-name-complex="Arial" style:font-size-complex="11pt"/>
    </style:style>
    <style:style style:name="T796_12" style:family="text">
      <style:text-properties fo:color="#000000" fo:font-size="11pt" style:font-size-asian="11pt" style:font-name-complex="Arial" style:font-size-complex="11pt"/>
    </style:style>
    <style:style style:name="T796_13" style:family="text">
      <style:text-properties fo:color="#000000" fo:font-size="11pt" style:font-size-asian="11pt" style:font-name-complex="Arial" style:font-size-complex="11pt"/>
    </style:style>
    <style:style style:name="T796_14" style:family="text">
      <style:text-properties fo:color="#000000" fo:font-size="11pt" style:font-size-asian="11pt" style:font-name-complex="Arial" style:font-size-complex="11pt"/>
    </style:style>
    <style:style style:name="T796_15" style:family="text">
      <style:text-properties fo:color="#000000" fo:font-size="11pt" style:font-size-asian="11pt" style:font-name-complex="Arial" style:font-size-complex="11pt"/>
    </style:style>
    <style:style style:name="T796_16" style:family="text">
      <style:text-properties fo:color="#000000" fo:font-size="11pt" style:font-size-asian="11pt" style:font-name-complex="Arial" style:font-size-complex="11pt"/>
    </style:style>
    <style:style style:name="T796_17" style:family="text">
      <style:text-properties fo:color="#000000" fo:font-size="11pt" style:font-size-asian="11pt" style:font-name-complex="Arial" style:font-size-complex="11pt"/>
    </style:style>
    <style:style style:name="T796_18" style:family="text">
      <style:text-properties fo:color="#000000" fo:font-size="11pt" style:font-size-asian="11pt" style:font-name-complex="Arial" style:font-size-complex="11pt"/>
    </style:style>
    <style:style style:name="T796_19" style:family="text">
      <style:text-properties fo:color="#000000" fo:font-size="11pt" style:font-size-asian="11pt" style:font-name-complex="Arial" style:font-size-complex="11pt"/>
    </style:style>
    <style:style style:name="T796_20" style:family="text">
      <style:text-properties fo:color="#000000" fo:font-size="11pt" style:font-size-asian="11pt" style:font-name-complex="Arial" style:font-size-complex="11pt"/>
    </style:style>
    <style:style style:name="P797" style:family="paragraph" style:parent-style-name="Default">
      <style:text-properties style:font-name="Arial" fo:font-size="11pt" style:font-size-asian="11pt" style:font-name-complex="Arial" style:font-size-complex="11pt"/>
    </style:style>
    <style:style style:name="P798" style:family="paragraph" style:parent-style-name="Default"/>
    <style:style style:name="T798_1" style:family="text">
      <style:text-properties style:font-name="Arial" fo:font-size="11pt" style:font-size-asian="11pt" style:font-name-complex="Arial" style:font-size-complex="11pt"/>
    </style:style>
    <style:style style:name="T798_2" style:family="text">
      <style:text-properties style:font-name="Arial" fo:font-size="11pt" style:font-size-asian="11pt" style:font-name-complex="Arial" style:font-size-complex="11pt"/>
    </style:style>
    <style:style style:name="T798_3" style:family="text">
      <style:text-properties style:font-name="Arial" fo:font-size="11pt" style:font-size-asian="11pt" style:font-name-complex="Arial" style:font-size-complex="11pt"/>
    </style:style>
    <style:style style:name="T798_4" style:family="text">
      <style:text-properties style:font-name="Arial" fo:font-size="11pt" style:font-size-asian="11pt" style:font-name-complex="Arial" style:font-size-complex="11pt"/>
    </style:style>
    <style:style style:name="T798_5" style:family="text">
      <style:text-properties style:font-name="Arial" fo:font-size="11pt" style:font-size-asian="11pt" style:font-name-complex="Arial" style:font-size-complex="11pt"/>
    </style:style>
    <style:style style:name="T798_6" style:family="text">
      <style:text-properties style:font-name="Arial" fo:font-size="11pt" style:font-size-asian="11pt" style:font-name-complex="Arial" style:font-size-complex="11pt"/>
    </style:style>
    <style:style style:name="T798_7" style:family="text">
      <style:text-properties style:font-name="Arial" fo:font-size="11pt" style:font-size-asian="11pt" style:font-name-complex="Arial" style:font-size-complex="11pt"/>
    </style:style>
    <style:style style:name="T798_8" style:family="text">
      <style:text-properties style:font-name="Arial" fo:font-size="11pt" style:font-size-asian="11pt" style:font-name-complex="Arial" style:font-size-complex="11pt"/>
    </style:style>
    <style:style style:name="T798_9" style:family="text">
      <style:text-properties style:font-name="Arial" fo:font-size="11pt" style:font-size-asian="11pt" style:font-name-complex="Arial" style:font-size-complex="11pt"/>
    </style:style>
    <style:style style:name="P799" style:family="paragraph" style:parent-style-name="Normal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800" style:family="paragraph" style:parent-style-name="Normal"/>
    <style:style style:name="T800_1" style:family="text">
      <style:text-properties fo:color="#000000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801" style:family="paragraph" style:parent-style-name="Normal">
      <style:text-properties fo:font-size="11pt" style:font-size-asian="11pt" style:font-name-complex="Arial" style:font-size-complex="11pt"/>
    </style:style>
    <style:style style:name="P802" style:family="paragraph" style:parent-style-name="Normal"/>
    <style:style style:name="T802_1" style:family="text">
      <style:text-properties fo:font-size="11pt" style:font-size-asian="11pt" style:font-name-complex="Arial" style:font-size-complex="11pt"/>
    </style:style>
    <style:style style:name="T802_2" style:family="text">
      <style:text-properties fo:font-size="11pt" style:font-size-asian="11pt" style:font-name-complex="Arial" style:font-size-complex="11pt"/>
    </style:style>
    <style:style style:name="T802_3" style:family="text">
      <style:text-properties fo:font-size="11pt" style:font-size-asian="11pt" style:font-name-complex="Arial" style:font-size-complex="11pt"/>
    </style:style>
    <style:style style:name="T802_4" style:family="text">
      <style:text-properties fo:font-size="11pt" style:font-size-asian="11pt" style:font-name-complex="Arial" style:font-size-complex="11pt"/>
    </style:style>
    <style:style style:name="T802_5" style:family="text">
      <style:text-properties fo:font-size="11pt" style:font-size-asian="11pt" style:font-name-complex="Arial" style:font-size-complex="11pt"/>
    </style:style>
    <style:style style:name="T802_6" style:family="text">
      <style:text-properties fo:font-size="11pt" style:font-size-asian="11pt" style:font-name-complex="Arial" style:font-size-complex="11pt"/>
    </style:style>
    <style:style style:name="P803" style:family="paragraph" style:parent-style-name="Normal">
      <style:text-properties fo:font-size="11pt" style:font-size-asian="11pt" style:font-name-complex="Arial" style:font-size-complex="11pt"/>
    </style:style>
    <style:style style:name="P804" style:family="paragraph" style:parent-style-name="Normal"/>
    <style:style style:name="T804_1" style:family="text">
      <style:text-properties fo:font-size="11pt" style:font-size-asian="11pt" style:font-name-complex="Arial" style:font-size-complex="11pt"/>
    </style:style>
    <style:style style:name="T804_2" style:family="text">
      <style:text-properties fo:font-size="11pt" style:font-size-asian="11pt" style:font-name-complex="Arial" style:font-size-complex="11pt"/>
    </style:style>
    <style:style style:name="T804_3" style:family="text">
      <style:text-properties fo:font-size="11pt" style:font-size-asian="11pt" style:font-name-complex="Arial" style:font-size-complex="11pt"/>
    </style:style>
    <style:style style:name="T804_4" style:family="text">
      <style:text-properties fo:font-size="11pt" style:font-size-asian="11pt" style:font-name-complex="Arial" style:font-size-complex="11pt"/>
    </style:style>
    <style:style style:name="T804_5" style:family="text">
      <style:text-properties fo:font-size="11pt" style:font-size-asian="11pt" style:font-name-complex="Arial" style:font-size-complex="11pt"/>
    </style:style>
    <style:style style:name="T804_6" style:family="text">
      <style:text-properties fo:font-size="11pt" style:font-size-asian="11pt" style:font-name-complex="Arial" style:font-size-complex="11pt"/>
    </style:style>
    <style:style style:name="T804_7" style:family="text">
      <style:text-properties fo:font-size="11pt" style:font-size-asian="11pt" style:font-name-complex="Arial" style:font-size-complex="11pt"/>
    </style:style>
    <style:style style:name="T804_8" style:family="text">
      <style:text-properties fo:font-size="11pt" style:font-size-asian="11pt" style:font-name-complex="Arial" style:font-size-complex="11pt"/>
    </style:style>
    <style:style style:name="T804_9" style:family="text">
      <style:text-properties fo:font-size="11pt" style:font-size-asian="11pt" style:font-name-complex="Arial" style:font-size-complex="11pt"/>
    </style:style>
    <style:style style:name="T804_10" style:family="text">
      <style:text-properties fo:font-size="11pt" style:font-size-asian="11pt" style:font-name-complex="Arial" style:font-size-complex="11pt"/>
    </style:style>
    <style:style style:name="T804_11" style:family="text">
      <style:text-properties fo:font-size="11pt" style:font-size-asian="11pt" style:font-name-complex="Arial" style:font-size-complex="11pt"/>
    </style:style>
    <style:style style:name="T804_12" style:family="text">
      <style:text-properties fo:font-size="11pt" style:font-size-asian="11pt" style:font-name-complex="Arial" style:font-size-complex="11pt"/>
    </style:style>
    <style:style style:name="T804_13" style:family="text">
      <style:text-properties fo:font-size="11pt" style:font-size-asian="11pt" style:font-name-complex="Arial" style:font-size-complex="11pt"/>
    </style:style>
    <style:style style:name="T804_14" style:family="text">
      <style:text-properties fo:font-size="11pt" style:font-size-asian="11pt" style:font-name-complex="Arial" style:font-size-complex="11pt"/>
    </style:style>
    <style:style style:name="T804_15" style:family="text">
      <style:text-properties fo:font-size="11pt" style:font-size-asian="11pt" style:font-name-complex="Arial" style:font-size-complex="11pt"/>
    </style:style>
    <style:style style:name="T804_16" style:family="text">
      <style:text-properties fo:font-size="11pt" style:font-size-asian="11pt" style:font-name-complex="Arial" style:font-size-complex="11pt"/>
    </style:style>
    <style:style style:name="T804_17" style:family="text">
      <style:text-properties fo:font-size="11pt" style:font-size-asian="11pt" style:font-name-complex="Arial" style:font-size-complex="11pt"/>
    </style:style>
    <style:style style:name="T804_18" style:family="text">
      <style:text-properties fo:font-size="11pt" style:font-size-asian="11pt" style:font-name-complex="Arial" style:font-size-complex="11pt"/>
    </style:style>
    <style:style style:name="T804_19" style:family="text">
      <style:text-properties fo:font-size="11pt" style:font-size-asian="11pt" style:font-name-complex="Arial" style:font-size-complex="11pt"/>
    </style:style>
    <style:style style:name="T804_20" style:family="text">
      <style:text-properties fo:font-size="11pt" style:font-size-asian="11pt" style:font-name-complex="Arial" style:font-size-complex="11pt"/>
    </style:style>
    <style:style style:name="T804_21" style:family="text">
      <style:text-properties fo:font-size="11pt" style:font-size-asian="11pt" style:font-name-complex="Arial" style:font-size-complex="11pt"/>
    </style:style>
    <style:style style:name="T804_22" style:family="text">
      <style:text-properties fo:font-size="11pt" style:font-size-asian="11pt" style:font-name-complex="Arial" style:font-size-complex="11pt"/>
    </style:style>
    <style:style style:name="T804_23" style:family="text">
      <style:text-properties fo:font-size="11pt" style:font-size-asian="11pt" style:font-name-complex="Arial" style:font-size-complex="11pt"/>
    </style:style>
    <style:style style:name="T804_24" style:family="text">
      <style:text-properties fo:font-size="11pt" style:font-size-asian="11pt" style:font-name-complex="Arial" style:font-size-complex="11pt"/>
    </style:style>
    <style:style style:name="T804_25" style:family="text">
      <style:text-properties fo:font-size="11pt" style:font-size-asian="11pt" style:font-name-complex="Arial" style:font-size-complex="11pt"/>
    </style:style>
    <style:style style:name="T804_26" style:family="text">
      <style:text-properties fo:font-size="11pt" style:font-size-asian="11pt" style:font-name-complex="Arial" style:font-size-complex="11pt"/>
    </style:style>
    <style:style style:name="T804_27" style:family="text">
      <style:text-properties fo:font-size="11pt" style:font-size-asian="11pt" style:font-name-complex="Arial" style:font-size-complex="11pt"/>
    </style:style>
    <style:style style:name="T804_28" style:family="text">
      <style:text-properties fo:font-size="11pt" style:font-size-asian="11pt" style:font-name-complex="Arial" style:font-size-complex="11pt"/>
    </style:style>
    <style:style style:name="T804_29" style:family="text">
      <style:text-properties fo:font-size="11pt" style:font-size-asian="11pt" style:font-name-complex="Arial" style:font-size-complex="11pt"/>
    </style:style>
    <style:style style:name="T804_30" style:family="text">
      <style:text-properties fo:font-size="11pt" style:font-size-asian="11pt" style:font-name-complex="Arial" style:font-size-complex="11pt"/>
    </style:style>
    <style:style style:name="T804_31" style:family="text">
      <style:text-properties fo:font-size="11pt" style:font-size-asian="11pt" style:font-name-complex="Arial" style:font-size-complex="11pt"/>
    </style:style>
    <style:style style:name="T804_32" style:family="text">
      <style:text-properties fo:font-size="11pt" style:font-size-asian="11pt" style:font-name-complex="Arial" style:font-size-complex="11pt"/>
    </style:style>
    <style:style style:name="T804_33" style:family="text">
      <style:text-properties fo:font-size="11pt" style:font-size-asian="11pt" style:font-name-complex="Arial" style:font-size-complex="11pt"/>
    </style:style>
    <style:style style:name="T804_34" style:family="text">
      <style:text-properties fo:font-size="11pt" style:font-size-asian="11pt" style:font-name-complex="Arial" style:font-size-complex="11pt"/>
    </style:style>
    <style:style style:name="T804_35" style:family="text">
      <style:text-properties fo:font-size="11pt" style:font-size-asian="11pt" style:font-name-complex="Arial" style:font-size-complex="11pt"/>
    </style:style>
    <style:style style:name="T804_36" style:family="text">
      <style:text-properties fo:font-size="11pt" style:font-size-asian="11pt" style:font-name-complex="Arial" style:font-size-complex="11pt"/>
    </style:style>
    <style:style style:name="T804_37" style:family="text">
      <style:text-properties fo:font-size="11pt" style:font-size-asian="11pt" style:font-name-complex="Arial" style:font-size-complex="11pt"/>
    </style:style>
    <style:style style:name="P805" style:family="paragraph" style:parent-style-name="Normal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806" style:family="paragraph" style:parent-style-name="Normal"/>
    <style:style style:name="T806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806_2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806_3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807" style:family="paragraph" style:parent-style-name="Normal">
      <style:text-properties fo:font-size="11pt" style:font-size-asian="11pt" style:font-name-complex="Arial" style:font-size-complex="11pt"/>
    </style:style>
    <style:style style:name="Table29" style:family="table">
      <style:table-properties table:align="left" style:width="15.903cm" fo:margin-left="0cm"/>
    </style:style>
    <style:style style:name="Column99" style:family="table-column">
      <style:table-column-properties style:column-width="3.242cm" style:use-optimal-column-width="false"/>
    </style:style>
    <style:style style:name="Column100" style:family="table-column">
      <style:table-column-properties style:column-width="2.501cm" style:use-optimal-column-width="false"/>
    </style:style>
    <style:style style:name="Column101" style:family="table-column">
      <style:table-column-properties style:column-width="2.499cm" style:use-optimal-column-width="false"/>
    </style:style>
    <style:style style:name="Column102" style:family="table-column">
      <style:table-column-properties style:column-width="2.75cm" style:use-optimal-column-width="false"/>
    </style:style>
    <style:style style:name="Column103" style:family="table-column">
      <style:table-column-properties style:column-width="2.752cm" style:use-optimal-column-width="false"/>
    </style:style>
    <style:style style:name="Column104" style:family="table-column">
      <style:table-column-properties style:column-width="2.159cm" style:use-optimal-column-width="false"/>
    </style:style>
    <style:style style:name="Row101" style:family="table-row">
      <style:table-row-properties style:use-optimal-row-height="false"/>
    </style:style>
    <style:style style:name="Cell296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8" style:family="paragraph" style:parent-style-name="Normal">
      <style:paragraph-properties fo:line-height="100%" fo:margin-bottom="0cm"/>
    </style:style>
    <style:style style:name="T8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97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9" style:family="paragraph" style:parent-style-name="Normal">
      <style:paragraph-properties fo:line-height="100%" fo:margin-bottom="0cm"/>
    </style:style>
    <style:style style:name="T8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98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0" style:family="paragraph" style:parent-style-name="Normal">
      <style:paragraph-properties fo:line-height="100%" fo:margin-bottom="0cm"/>
    </style:style>
    <style:style style:name="T8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99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1" style:family="paragraph" style:parent-style-name="Normal">
      <style:paragraph-properties fo:line-height="100%" fo:margin-bottom="0cm"/>
    </style:style>
    <style:style style:name="T8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00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Normal">
      <style:paragraph-properties fo:line-height="100%" fo:margin-bottom="0cm"/>
    </style:style>
    <style:style style:name="T8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01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3" style:family="paragraph" style:parent-style-name="Normal">
      <style:paragraph-properties fo:line-height="100%" fo:margin-bottom="0cm"/>
    </style:style>
    <style:style style:name="T8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2" style:family="table-row">
      <style:table-row-properties style:use-optimal-row-height="false"/>
    </style:style>
    <style:style style:name="Cell302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4" style:family="paragraph" style:parent-style-name="Normal">
      <style:paragraph-properties fo:line-height="100%" fo:margin-bottom="0cm"/>
    </style:style>
    <style:style style:name="T8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5" style:family="paragraph" style:parent-style-name="Normal">
      <style:paragraph-properties fo:line-height="100%" fo:margin-bottom="0cm"/>
    </style:style>
    <style:style style:name="T8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6" style:family="paragraph" style:parent-style-name="Normal">
      <style:paragraph-properties fo:line-height="100%" fo:margin-bottom="0cm"/>
    </style:style>
    <style:style style:name="T8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7" style:family="paragraph" style:parent-style-name="Normal">
      <style:paragraph-properties fo:line-height="100%" fo:margin-bottom="0cm"/>
    </style:style>
    <style:style style:name="T8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8" style:family="paragraph" style:parent-style-name="Normal">
      <style:paragraph-properties fo:line-height="100%" fo:margin-bottom="0cm"/>
    </style:style>
    <style:style style:name="T8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9" style:family="paragraph" style:parent-style-name="Normal">
      <style:paragraph-properties fo:line-height="100%" fo:margin-bottom="0cm"/>
    </style:style>
    <style:style style:name="T8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3" style:family="table-row">
      <style:table-row-properties style:use-optimal-row-height="false"/>
    </style:style>
    <style:style style:name="Cell308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0" style:family="paragraph" style:parent-style-name="Normal">
      <style:paragraph-properties fo:line-height="100%" fo:margin-bottom="0cm"/>
    </style:style>
    <style:style style:name="T8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1" style:family="paragraph" style:parent-style-name="Normal">
      <style:paragraph-properties fo:line-height="100%" fo:margin-bottom="0cm"/>
    </style:style>
    <style:style style:name="T8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2" style:family="paragraph" style:parent-style-name="Normal">
      <style:paragraph-properties fo:line-height="100%" fo:margin-bottom="0cm"/>
    </style:style>
    <style:style style:name="T8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3" style:family="paragraph" style:parent-style-name="Normal">
      <style:paragraph-properties fo:line-height="100%" fo:margin-bottom="0cm"/>
    </style:style>
    <style:style style:name="T8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4" style:family="paragraph" style:parent-style-name="Normal">
      <style:paragraph-properties fo:line-height="100%" fo:margin-bottom="0cm"/>
    </style:style>
    <style:style style:name="T8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5" style:family="paragraph" style:parent-style-name="Normal">
      <style:paragraph-properties fo:line-height="100%" fo:margin-bottom="0cm"/>
    </style:style>
    <style:style style:name="T8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4" style:family="table-row">
      <style:table-row-properties style:use-optimal-row-height="false"/>
    </style:style>
    <style:style style:name="Cell314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6" style:family="paragraph" style:parent-style-name="Normal">
      <style:paragraph-properties fo:line-height="100%" fo:margin-bottom="0cm"/>
    </style:style>
    <style:style style:name="T8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7" style:family="paragraph" style:parent-style-name="Normal">
      <style:paragraph-properties fo:line-height="100%" fo:margin-bottom="0cm"/>
    </style:style>
    <style:style style:name="T8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8" style:family="paragraph" style:parent-style-name="Normal">
      <style:paragraph-properties fo:line-height="100%" fo:margin-bottom="0cm"/>
    </style:style>
    <style:style style:name="T8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9" style:family="paragraph" style:parent-style-name="Normal">
      <style:paragraph-properties fo:line-height="100%" fo:margin-bottom="0cm"/>
    </style:style>
    <style:style style:name="T8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0" style:family="paragraph" style:parent-style-name="Normal">
      <style:paragraph-properties fo:line-height="100%" fo:margin-bottom="0cm"/>
    </style:style>
    <style:style style:name="T8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1" style:family="paragraph" style:parent-style-name="Normal">
      <style:paragraph-properties fo:line-height="100%" fo:margin-bottom="0cm"/>
    </style:style>
    <style:style style:name="T8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5" style:family="table-row">
      <style:table-row-properties style:use-optimal-row-height="false"/>
    </style:style>
    <style:style style:name="Cell320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2" style:family="paragraph" style:parent-style-name="Normal">
      <style:paragraph-properties fo:line-height="100%" fo:margin-bottom="0cm"/>
    </style:style>
    <style:style style:name="T8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3" style:family="paragraph" style:parent-style-name="Normal">
      <style:paragraph-properties fo:line-height="100%" fo:margin-bottom="0cm"/>
    </style:style>
    <style:style style:name="T8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4" style:family="paragraph" style:parent-style-name="Normal">
      <style:paragraph-properties fo:line-height="100%" fo:margin-bottom="0cm"/>
    </style:style>
    <style:style style:name="T8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5" style:family="paragraph" style:parent-style-name="Normal">
      <style:paragraph-properties fo:line-height="100%" fo:margin-bottom="0cm"/>
    </style:style>
    <style:style style:name="T8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6" style:family="paragraph" style:parent-style-name="Normal">
      <style:paragraph-properties fo:line-height="100%" fo:margin-bottom="0cm"/>
    </style:style>
    <style:style style:name="T8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7" style:family="paragraph" style:parent-style-name="Normal">
      <style:paragraph-properties fo:line-height="100%" fo:margin-bottom="0cm"/>
    </style:style>
    <style:style style:name="T8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6" style:family="table-row">
      <style:table-row-properties style:use-optimal-row-height="false"/>
    </style:style>
    <style:style style:name="Cell326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8" style:family="paragraph" style:parent-style-name="Normal">
      <style:paragraph-properties fo:line-height="100%" fo:margin-bottom="0cm"/>
    </style:style>
    <style:style style:name="T8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27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28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0" style:family="paragraph" style:parent-style-name="Normal">
      <style:paragraph-properties fo:line-height="100%" fo:margin-bottom="0cm"/>
    </style:style>
    <style:style style:name="T8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29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1" style:family="paragraph" style:parent-style-name="Normal">
      <style:paragraph-properties fo:line-height="100%" fo:margin-bottom="0cm"/>
    </style:style>
    <style:style style:name="T8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30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2" style:family="paragraph" style:parent-style-name="Normal">
      <style:paragraph-properties fo:line-height="100%" fo:margin-bottom="0cm"/>
    </style:style>
    <style:style style:name="T8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31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3" style:family="paragraph" style:parent-style-name="Normal">
      <style:paragraph-properties fo:line-height="100%" fo:margin-bottom="0cm"/>
    </style:style>
    <style:style style:name="T8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7" style:family="table-row">
      <style:table-row-properties style:use-optimal-row-height="false"/>
    </style:style>
    <style:style style:name="Cell332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4" style:family="paragraph" style:parent-style-name="Normal">
      <style:paragraph-properties fo:line-height="100%" fo:margin-bottom="0cm"/>
    </style:style>
    <style:style style:name="T8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33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5" style:family="paragraph" style:parent-style-name="Normal">
      <style:paragraph-properties fo:line-height="100%" fo:margin-bottom="0cm"/>
    </style:style>
    <style:style style:name="T84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4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6" style:family="paragraph" style:parent-style-name="Normal">
      <style:paragraph-properties fo:line-height="100%" fo:margin-bottom="0cm"/>
    </style:style>
    <style:style style:name="T84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5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7" style:family="paragraph" style:parent-style-name="Normal">
      <style:paragraph-properties fo:line-height="100%" fo:margin-bottom="0cm"/>
    </style:style>
    <style:style style:name="T84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6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8" style:family="paragraph" style:parent-style-name="Normal">
      <style:paragraph-properties fo:line-height="100%" fo:margin-bottom="0cm"/>
    </style:style>
    <style:style style:name="T84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37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9" style:family="paragraph" style:parent-style-name="Normal">
      <style:paragraph-properties fo:line-height="100%" fo:margin-bottom="0cm"/>
    </style:style>
    <style:style style:name="T84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9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9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8" style:family="table-row">
      <style:table-row-properties style:use-optimal-row-height="false"/>
    </style:style>
    <style:style style:name="Cell338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0" style:family="paragraph" style:parent-style-name="Normal">
      <style:paragraph-properties fo:line-height="100%" fo:margin-bottom="0cm"/>
    </style:style>
    <style:style style:name="T8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9" style:family="table-cell">
      <style:table-cell-properties fo:background-color="#c9c9c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1" style:family="paragraph" style:parent-style-name="Normal">
      <style:paragraph-properties fo:line-height="100%" fo:margin-bottom="0cm"/>
    </style:style>
    <style:style style:name="T8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40" style:family="table-cell">
      <style:table-cell-properties fo:background-color="#c9c9c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2" style:family="paragraph" style:parent-style-name="Normal">
      <style:paragraph-properties fo:line-height="100%" fo:margin-bottom="0cm"/>
    </style:style>
    <style:style style:name="T85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41" style:family="table-cell">
      <style:table-cell-properties fo:background-color="#c9c9c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3" style:family="paragraph" style:parent-style-name="Normal">
      <style:paragraph-properties fo:line-height="100%" fo:margin-bottom="0cm"/>
    </style:style>
    <style:style style:name="T85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42" style:family="table-cell">
      <style:table-cell-properties fo:background-color="#c9c9c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4" style:family="paragraph" style:parent-style-name="Normal">
      <style:paragraph-properties fo:line-height="100%" fo:margin-bottom="0cm"/>
    </style:style>
    <style:style style:name="T85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43" style:family="table-cell">
      <style:table-cell-properties fo:background-color="#c9c9c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5" style:family="paragraph" style:parent-style-name="Normal">
      <style:paragraph-properties fo:line-height="100%" fo:margin-bottom="0cm"/>
    </style:style>
    <style:style style:name="T85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56" style:family="paragraph" style:parent-style-name="Normal">
      <style:text-properties fo:font-size="11pt" style:font-size-asian="11pt" style:font-name-complex="Arial" style:font-size-complex="11pt"/>
    </style:style>
    <style:style style:name="P857" style:family="paragraph" style:parent-style-name="Normal"/>
    <style:style style:name="T857_1" style:family="text">
      <style:text-properties fo:font-size="11pt" style:font-size-asian="11pt" style:font-name-complex="Arial" style:font-size-complex="11pt"/>
    </style:style>
    <style:style style:name="T857_2" style:family="text" style:parent-style-name="Annotation_20_reference">
      <style:text-properties fo:font-size="11pt" style:font-size-asian="11pt" style:font-name-complex="Arial" style:font-size-complex="11pt"/>
    </style:style>
    <style:style style:name="T857_3" style:family="text">
      <style:text-properties fo:font-size="11pt" style:font-size-asian="11pt" style:font-name-complex="Arial" style:font-size-complex="11pt"/>
    </style:style>
    <style:style style:name="T857_4" style:family="text">
      <style:text-properties fo:font-size="11pt" style:font-size-asian="11pt" style:font-name-complex="Arial" style:font-size-complex="11pt"/>
    </style:style>
    <style:style style:name="P858" style:family="paragraph" style:parent-style-name="Normal">
      <style:text-properties fo:font-size="11pt" style:font-size-asian="11pt" style:font-name-complex="Arial" style:font-size-complex="11pt"/>
    </style:style>
    <style:style style:name="Table30" style:family="table">
      <style:table-properties table:align="left" style:width="16.252cm" fo:margin-left="-0.009cm"/>
    </style:style>
    <style:style style:name="Column105" style:family="table-column">
      <style:table-column-properties style:column-width="4.251cm"/>
    </style:style>
    <style:style style:name="Column106" style:family="table-column">
      <style:table-column-properties style:column-width="4cm"/>
    </style:style>
    <style:style style:name="Column107" style:family="table-column">
      <style:table-column-properties style:column-width="3.501cm"/>
    </style:style>
    <style:style style:name="Column108" style:family="table-column">
      <style:table-column-properties style:column-width="4.5cm"/>
    </style:style>
    <style:style style:name="Row109" style:family="table-row"/>
    <style:style style:name="Cell3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9" style:family="paragraph" style:parent-style-name="Normal">
      <style:paragraph-properties fo:line-height="100%" fo:margin-bottom="0cm"/>
    </style:style>
    <style:style style:name="T8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0" style:family="paragraph" style:parent-style-name="Normal">
      <style:paragraph-properties fo:line-height="100%" fo:margin-bottom="0cm"/>
    </style:style>
    <style:style style:name="T86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3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1" style:family="paragraph" style:parent-style-name="Normal">
      <style:paragraph-properties fo:line-height="100%" fo:margin-bottom="0cm"/>
    </style:style>
    <style:style style:name="T86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86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6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6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6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6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6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6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7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8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9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900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00_1" style:family="text">
      <style:text-properties fo:font-size="14pt" style:font-size-asian="14pt" style:font-size-complex="11pt" fo:font-weight="bold" style:font-weight-asian="bold"/>
    </style:style>
    <style:style style:name="T900_2" style:family="text">
      <style:text-properties fo:font-size="14pt" style:font-size-asian="14pt" style:font-size-complex="11pt" fo:font-weight="bold" style:font-weight-asian="bold"/>
    </style:style>
    <style:style style:name="P90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90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903" style:family="paragraph" style:parent-style-name="Normal">
      <style:paragraph-properties fo:line-height="107%"/>
      <style:text-properties fo:font-size="10pt" style:font-name-asian="Arial" style:font-size-asian="10pt" style:font-name-complex="Arial" style:font-size-complex="10pt"/>
    </style:style>
    <style:style style:name="Table31" style:family="table">
      <style:table-properties table:align="left" style:width="15.903cm" fo:margin-left="0cm"/>
    </style:style>
    <style:style style:name="Column109" style:family="table-column">
      <style:table-column-properties style:column-width="4cm"/>
    </style:style>
    <style:style style:name="Column110" style:family="table-column">
      <style:table-column-properties style:column-width="11.903cm"/>
    </style:style>
    <style:style style:name="Row110" style:family="table-row"/>
    <style:style style:name="Cell348" style:family="table-cell">
      <style:table-cell-properties style:vertical-align="top" fo:padding-left="0.19cm" fo:padding-right="0.19cm" fo:wrap-option="wrap"/>
    </style:style>
    <style:style style:name="P904" style:family="paragraph" style:parent-style-name="Normal">
      <style:paragraph-properties fo:text-align="justify" fo:line-height="100%" fo:margin-bottom="0cm"/>
    </style:style>
    <style:style style:name="T90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49" style:family="table-cell">
      <style:table-cell-properties style:vertical-align="top" fo:padding-left="0.19cm" fo:padding-right="0.19cm" fo:wrap-option="wrap"/>
    </style:style>
    <style:style style:name="P905" style:family="paragraph" style:parent-style-name="Normal">
      <style:paragraph-properties fo:text-align="justify" fo:line-height="100%" fo:margin-bottom="0cm"/>
    </style:style>
    <style:style style:name="T90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1" style:family="table-row"/>
    <style:style style:name="Cell350" style:family="table-cell">
      <style:table-cell-properties style:vertical-align="top" fo:padding-left="0.19cm" fo:padding-right="0.19cm" fo:wrap-option="wrap"/>
    </style:style>
    <style:style style:name="P906" style:family="paragraph" style:parent-style-name="Normal">
      <style:paragraph-properties fo:text-align="justify" fo:line-height="100%" fo:margin-bottom="0cm"/>
    </style:style>
    <style:style style:name="T90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51" style:family="table-cell">
      <style:table-cell-properties style:vertical-align="top" fo:padding-left="0.19cm" fo:padding-right="0.19cm" fo:wrap-option="wrap"/>
    </style:style>
    <style:style style:name="P907" style:family="paragraph" style:parent-style-name="Normal">
      <style:paragraph-properties fo:text-align="justify" fo:line-height="100%" fo:margin-bottom="0cm"/>
    </style:style>
    <style:style style:name="T907_1" style:family="text">
      <style:text-properties fo:background-color="#ffffff" fo:color="#1c1b1c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2" style:family="table-row"/>
    <style:style style:name="Cell352" style:family="table-cell">
      <style:table-cell-properties style:vertical-align="top" fo:padding-left="0.19cm" fo:padding-right="0.19cm" fo:wrap-option="wrap"/>
    </style:style>
    <style:style style:name="P908" style:family="paragraph" style:parent-style-name="Normal">
      <style:paragraph-properties fo:text-align="justify" fo:line-height="100%" fo:margin-bottom="0cm"/>
    </style:style>
    <style:style style:name="T90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53" style:family="table-cell">
      <style:table-cell-properties style:vertical-align="top" fo:padding-left="0.19cm" fo:padding-right="0.19cm" fo:wrap-option="wrap"/>
    </style:style>
    <style:style style:name="P909" style:family="paragraph" style:parent-style-name="Normal">
      <style:paragraph-properties fo:text-align="justify" fo:line-height="100%" fo:margin-bottom="0cm"/>
    </style:style>
    <style:style style:name="T90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3" style:family="table-row"/>
    <style:style style:name="Cell354" style:family="table-cell">
      <style:table-cell-properties style:vertical-align="top" fo:padding-left="0.19cm" fo:padding-right="0.19cm" fo:wrap-option="wrap"/>
    </style:style>
    <style:style style:name="P910" style:family="paragraph" style:parent-style-name="Normal">
      <style:paragraph-properties fo:text-align="justify" fo:line-height="100%" fo:margin-bottom="0cm"/>
    </style:style>
    <style:style style:name="T9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55" style:family="table-cell">
      <style:table-cell-properties style:vertical-align="top" fo:padding-left="0.19cm" fo:padding-right="0.19cm" fo:wrap-option="wrap"/>
    </style:style>
    <style:style style:name="P911" style:family="paragraph" style:parent-style-name="Normal">
      <style:paragraph-properties fo:text-align="justify" fo:line-height="100%" fo:margin-bottom="0cm"/>
    </style:style>
    <style:style style:name="T91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114" style:family="table-row"/>
    <style:style style:name="Cell356" style:family="table-cell">
      <style:table-cell-properties style:vertical-align="top" fo:padding-left="0.19cm" fo:padding-right="0.19cm" fo:wrap-option="wrap"/>
    </style:style>
    <style:style style:name="P912" style:family="paragraph" style:parent-style-name="Normal">
      <style:paragraph-properties fo:text-align="justify" fo:line-height="100%" fo:margin-bottom="0cm"/>
    </style:style>
    <style:style style:name="T9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57" style:family="table-cell">
      <style:table-cell-properties style:vertical-align="top" fo:padding-left="0.19cm" fo:padding-right="0.19cm" fo:wrap-option="wrap"/>
    </style:style>
    <style:style style:name="P913" style:family="paragraph" style:parent-style-name="Normal">
      <style:paragraph-properties fo:text-align="justify" fo:line-height="100%" fo:margin-bottom="0cm"/>
    </style:style>
    <style:style style:name="T9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5" style:family="table-row"/>
    <style:style style:name="Cell358" style:family="table-cell">
      <style:table-cell-properties style:vertical-align="top" fo:padding-left="0.19cm" fo:padding-right="0.19cm" fo:wrap-option="wrap"/>
    </style:style>
    <style:style style:name="P914" style:family="paragraph" style:parent-style-name="Normal">
      <style:paragraph-properties fo:text-align="justify" fo:line-height="100%" fo:margin-bottom="0cm"/>
    </style:style>
    <style:style style:name="T9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59" style:family="table-cell">
      <style:table-cell-properties style:vertical-align="top" fo:padding-left="0.19cm" fo:padding-right="0.19cm" fo:wrap-option="wrap"/>
    </style:style>
    <style:style style:name="P915" style:family="paragraph" style:parent-style-name="Normal">
      <style:paragraph-properties fo:text-align="justify" fo:line-height="100%" fo:margin-bottom="0cm"/>
    </style:style>
    <style:style style:name="T9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6" style:family="table-row"/>
    <style:style style:name="Cell360" style:family="table-cell">
      <style:table-cell-properties style:vertical-align="top" fo:padding-left="0.19cm" fo:padding-right="0.19cm" fo:wrap-option="wrap"/>
    </style:style>
    <style:style style:name="P916" style:family="paragraph" style:parent-style-name="Normal">
      <style:paragraph-properties fo:text-align="justify" fo:line-height="100%" fo:margin-bottom="0cm"/>
    </style:style>
    <style:style style:name="T9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61" style:family="table-cell">
      <style:table-cell-properties style:vertical-align="top" fo:padding-left="0.19cm" fo:padding-right="0.19cm" fo:wrap-option="wrap"/>
    </style:style>
    <style:style style:name="P917" style:family="paragraph" style:parent-style-name="Normal">
      <style:paragraph-properties fo:text-align="justify" fo:line-height="100%" fo:margin-bottom="0cm"/>
    </style:style>
    <style:style style:name="T9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7" style:family="table-row"/>
    <style:style style:name="Cell362" style:family="table-cell">
      <style:table-cell-properties style:vertical-align="top" fo:padding-left="0.19cm" fo:padding-right="0.19cm" fo:wrap-option="wrap"/>
    </style:style>
    <style:style style:name="P918" style:family="paragraph" style:parent-style-name="Normal">
      <style:paragraph-properties fo:text-align="justify" fo:line-height="100%" fo:margin-bottom="0cm"/>
    </style:style>
    <style:style style:name="T91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63" style:family="table-cell">
      <style:table-cell-properties style:vertical-align="top" fo:padding-left="0.19cm" fo:padding-right="0.19cm" fo:wrap-option="wrap"/>
    </style:style>
    <style:style style:name="P919" style:family="paragraph" style:parent-style-name="Normal">
      <style:paragraph-properties fo:text-align="justify" fo:line-height="100%" fo:margin-bottom="0cm"/>
    </style:style>
    <style:style style:name="T91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8" style:family="table-row"/>
    <style:style style:name="Cell364" style:family="table-cell">
      <style:table-cell-properties style:vertical-align="top" fo:padding-left="0.19cm" fo:padding-right="0.19cm" fo:wrap-option="wrap"/>
    </style:style>
    <style:style style:name="P920" style:family="paragraph" style:parent-style-name="Normal">
      <style:paragraph-properties fo:text-align="justify" fo:line-height="100%" fo:margin-bottom="0cm"/>
    </style:style>
    <style:style style:name="T92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65" style:family="table-cell">
      <style:table-cell-properties style:vertical-align="top" fo:padding-left="0.19cm" fo:padding-right="0.19cm" fo:wrap-option="wrap"/>
    </style:style>
    <style:style style:name="P921" style:family="paragraph" style:parent-style-name="Normal">
      <style:paragraph-properties fo:text-align="justify" fo:line-height="100%" fo:margin-bottom="0cm"/>
    </style:style>
    <style:style style:name="T9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19" style:family="table-row"/>
    <style:style style:name="Cell366" style:family="table-cell">
      <style:table-cell-properties style:vertical-align="top" fo:padding-left="0.19cm" fo:padding-right="0.19cm" fo:wrap-option="wrap"/>
    </style:style>
    <style:style style:name="P922" style:family="paragraph" style:parent-style-name="Normal">
      <style:paragraph-properties fo:text-align="justify" fo:line-height="100%" fo:margin-bottom="0cm"/>
    </style:style>
    <style:style style:name="T9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67" style:family="table-cell">
      <style:table-cell-properties style:vertical-align="top" fo:padding-left="0.19cm" fo:padding-right="0.19cm" fo:wrap-option="wrap"/>
    </style:style>
    <style:style style:name="P923" style:family="paragraph" style:parent-style-name="Normal">
      <style:paragraph-properties fo:text-align="justify" fo:line-height="100%" fo:margin-bottom="0cm"/>
    </style:style>
    <style:style style:name="T92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0" style:family="table-row"/>
    <style:style style:name="Cell368" style:family="table-cell">
      <style:table-cell-properties style:vertical-align="top" fo:padding-left="0.19cm" fo:padding-right="0.19cm" fo:wrap-option="wrap"/>
    </style:style>
    <style:style style:name="P924" style:family="paragraph" style:parent-style-name="Normal">
      <style:paragraph-properties fo:text-align="justify" fo:line-height="100%" fo:margin-bottom="0cm"/>
    </style:style>
    <style:style style:name="T92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69" style:family="table-cell">
      <style:table-cell-properties style:vertical-align="top" fo:padding-left="0.19cm" fo:padding-right="0.19cm" fo:wrap-option="wrap"/>
    </style:style>
    <style:style style:name="P925" style:family="paragraph" style:parent-style-name="Normal">
      <style:paragraph-properties fo:text-align="justify" fo:line-height="100%" fo:margin-bottom="0cm"/>
    </style:style>
    <style:style style:name="T92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1" style:family="table-row"/>
    <style:style style:name="Cell370" style:family="table-cell">
      <style:table-cell-properties style:vertical-align="top" fo:padding-left="0.19cm" fo:padding-right="0.19cm" fo:wrap-option="wrap"/>
    </style:style>
    <style:style style:name="P926" style:family="paragraph" style:parent-style-name="Normal">
      <style:paragraph-properties fo:text-align="justify" fo:line-height="100%" fo:margin-bottom="0cm"/>
    </style:style>
    <style:style style:name="T9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71" style:family="table-cell">
      <style:table-cell-properties style:vertical-align="top" fo:padding-left="0.19cm" fo:padding-right="0.19cm" fo:wrap-option="wrap"/>
    </style:style>
    <style:style style:name="P927" style:family="paragraph" style:parent-style-name="Normal">
      <style:paragraph-properties fo:text-align="justify" fo:line-height="100%" fo:margin-bottom="0cm"/>
    </style:style>
    <style:style style:name="T9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2" style:family="table-row"/>
    <style:style style:name="Cell372" style:family="table-cell">
      <style:table-cell-properties style:vertical-align="top" fo:padding-left="0.19cm" fo:padding-right="0.19cm" fo:wrap-option="wrap"/>
    </style:style>
    <style:style style:name="P928" style:family="paragraph" style:parent-style-name="Normal">
      <style:paragraph-properties fo:text-align="justify" fo:line-height="100%" fo:margin-bottom="0cm"/>
    </style:style>
    <style:style style:name="T9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73" style:family="table-cell">
      <style:table-cell-properties style:vertical-align="top" fo:padding-left="0.19cm" fo:padding-right="0.19cm" fo:wrap-option="wrap"/>
    </style:style>
    <style:style style:name="P929" style:family="paragraph" style:parent-style-name="Normal">
      <style:paragraph-properties fo:text-align="justify" fo:line-height="100%" fo:margin-bottom="0cm"/>
    </style:style>
    <style:style style:name="T92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3" style:family="table-row"/>
    <style:style style:name="Cell374" style:family="table-cell">
      <style:table-cell-properties style:vertical-align="top" fo:padding-left="0.19cm" fo:padding-right="0.19cm" fo:wrap-option="wrap"/>
    </style:style>
    <style:style style:name="P930" style:family="paragraph" style:parent-style-name="Normal">
      <style:paragraph-properties fo:text-align="justify" fo:line-height="100%" fo:margin-bottom="0cm"/>
    </style:style>
    <style:style style:name="T9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75" style:family="table-cell">
      <style:table-cell-properties style:vertical-align="top" fo:padding-left="0.19cm" fo:padding-right="0.19cm" fo:wrap-option="wrap"/>
    </style:style>
    <style:style style:name="P931" style:family="paragraph" style:parent-style-name="Normal">
      <style:paragraph-properties fo:text-align="justify" fo:line-height="100%" fo:margin-bottom="0cm"/>
    </style:style>
    <style:style style:name="T9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4" style:family="table-row"/>
    <style:style style:name="Cell376" style:family="table-cell">
      <style:table-cell-properties style:vertical-align="top" fo:padding-left="0.19cm" fo:padding-right="0.19cm" fo:wrap-option="wrap"/>
    </style:style>
    <style:style style:name="P932" style:family="paragraph" style:parent-style-name="Normal">
      <style:paragraph-properties fo:text-align="justify" fo:line-height="100%" fo:margin-bottom="0cm"/>
    </style:style>
    <style:style style:name="T9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77" style:family="table-cell">
      <style:table-cell-properties style:vertical-align="top" fo:padding-left="0.19cm" fo:padding-right="0.19cm" fo:wrap-option="wrap"/>
    </style:style>
    <style:style style:name="P933" style:family="paragraph" style:parent-style-name="Normal">
      <style:paragraph-properties fo:text-align="justify" fo:line-height="100%" fo:margin-bottom="0cm"/>
    </style:style>
    <style:style style:name="T9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5" style:family="table-row"/>
    <style:style style:name="Cell378" style:family="table-cell">
      <style:table-cell-properties style:vertical-align="top" fo:padding-left="0.19cm" fo:padding-right="0.19cm" fo:wrap-option="wrap"/>
    </style:style>
    <style:style style:name="P934" style:family="paragraph" style:parent-style-name="Normal">
      <style:paragraph-properties fo:text-align="justify" fo:line-height="100%" fo:margin-bottom="0cm"/>
    </style:style>
    <style:style style:name="T9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79" style:family="table-cell">
      <style:table-cell-properties style:vertical-align="top" fo:padding-left="0.19cm" fo:padding-right="0.19cm" fo:wrap-option="wrap"/>
    </style:style>
    <style:style style:name="P935" style:family="paragraph" style:parent-style-name="Normal">
      <style:paragraph-properties fo:text-align="justify" fo:line-height="100%" fo:margin-bottom="0cm"/>
    </style:style>
    <style:style style:name="T9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6" style:family="table-row"/>
    <style:style style:name="Cell380" style:family="table-cell">
      <style:table-cell-properties style:vertical-align="top" fo:padding-left="0.19cm" fo:padding-right="0.19cm" fo:wrap-option="wrap"/>
    </style:style>
    <style:style style:name="P936" style:family="paragraph" style:parent-style-name="Normal">
      <style:paragraph-properties fo:text-align="justify" fo:line-height="100%" fo:margin-bottom="0cm"/>
    </style:style>
    <style:style style:name="T9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81" style:family="table-cell">
      <style:table-cell-properties style:vertical-align="top" fo:padding-left="0.19cm" fo:padding-right="0.19cm" fo:wrap-option="wrap"/>
    </style:style>
    <style:style style:name="P937" style:family="paragraph" style:parent-style-name="Normal">
      <style:paragraph-properties fo:text-align="justify" fo:line-height="100%" fo:margin-bottom="0cm"/>
    </style:style>
    <style:style style:name="T9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7" style:family="table-row"/>
    <style:style style:name="Cell382" style:family="table-cell">
      <style:table-cell-properties style:vertical-align="top" fo:padding-left="0.19cm" fo:padding-right="0.19cm" fo:wrap-option="wrap"/>
    </style:style>
    <style:style style:name="P938" style:family="paragraph" style:parent-style-name="Normal">
      <style:paragraph-properties fo:text-align="justify" fo:line-height="100%" fo:margin-bottom="0cm"/>
    </style:style>
    <style:style style:name="T93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83" style:family="table-cell">
      <style:table-cell-properties style:vertical-align="top" fo:padding-left="0.19cm" fo:padding-right="0.19cm" fo:wrap-option="wrap"/>
    </style:style>
    <style:style style:name="P939" style:family="paragraph" style:parent-style-name="Normal">
      <style:paragraph-properties fo:text-align="justify" fo:line-height="100%" fo:margin-bottom="0cm"/>
    </style:style>
    <style:style style:name="T9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28" style:family="table-row"/>
    <style:style style:name="Cell384" style:family="table-cell">
      <style:table-cell-properties style:vertical-align="top" fo:padding-left="0.19cm" fo:padding-right="0.19cm" fo:wrap-option="wrap"/>
    </style:style>
    <style:style style:name="P940" style:family="paragraph" style:parent-style-name="Normal">
      <style:paragraph-properties fo:text-align="justify" fo:line-height="100%" fo:margin-bottom="0cm"/>
    </style:style>
    <style:style style:name="T9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85" style:family="table-cell">
      <style:table-cell-properties style:vertical-align="top" fo:padding-left="0.19cm" fo:padding-right="0.19cm" fo:wrap-option="wrap"/>
    </style:style>
    <style:style style:name="P941" style:family="paragraph" style:parent-style-name="Normal">
      <style:paragraph-properties fo:text-align="justify" fo:line-height="100%" fo:margin-bottom="0cm"/>
    </style:style>
    <style:style style:name="T9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129" style:family="table-row"/>
    <style:style style:name="Cell386" style:family="table-cell">
      <style:table-cell-properties style:vertical-align="top" fo:padding-left="0.19cm" fo:padding-right="0.19cm" fo:wrap-option="wrap"/>
    </style:style>
    <style:style style:name="P942" style:family="paragraph" style:parent-style-name="Normal">
      <style:paragraph-properties fo:text-align="justify" fo:line-height="100%" fo:margin-bottom="0cm"/>
    </style:style>
    <style:style style:name="T9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87" style:family="table-cell">
      <style:table-cell-properties style:vertical-align="top" fo:padding-left="0.19cm" fo:padding-right="0.19cm" fo:wrap-option="wrap"/>
    </style:style>
    <style:style style:name="P943" style:family="paragraph" style:parent-style-name="Normal">
      <style:paragraph-properties fo:text-align="justify" fo:line-height="100%" fo:margin-bottom="0cm"/>
    </style:style>
    <style:style style:name="T9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0" style:family="table-row"/>
    <style:style style:name="Cell388" style:family="table-cell">
      <style:table-cell-properties style:vertical-align="top" fo:padding-left="0.19cm" fo:padding-right="0.19cm" fo:wrap-option="wrap"/>
    </style:style>
    <style:style style:name="P944" style:family="paragraph" style:parent-style-name="Normal">
      <style:paragraph-properties fo:text-align="justify" fo:line-height="100%" fo:margin-bottom="0cm"/>
    </style:style>
    <style:style style:name="T9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89" style:family="table-cell">
      <style:table-cell-properties style:vertical-align="top" fo:padding-left="0.19cm" fo:padding-right="0.19cm" fo:wrap-option="wrap"/>
    </style:style>
    <style:style style:name="P945" style:family="paragraph" style:parent-style-name="Normal">
      <style:paragraph-properties fo:text-align="justify" fo:line-height="100%" fo:margin-bottom="0cm"/>
    </style:style>
    <style:style style:name="T9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1" style:family="table-row"/>
    <style:style style:name="Cell390" style:family="table-cell">
      <style:table-cell-properties style:vertical-align="top" fo:padding-left="0.19cm" fo:padding-right="0.19cm" fo:wrap-option="wrap"/>
    </style:style>
    <style:style style:name="P946" style:family="paragraph" style:parent-style-name="Normal">
      <style:paragraph-properties fo:text-align="justify" fo:line-height="100%" fo:margin-bottom="0cm"/>
    </style:style>
    <style:style style:name="T9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91" style:family="table-cell">
      <style:table-cell-properties style:vertical-align="top" fo:padding-left="0.19cm" fo:padding-right="0.19cm" fo:wrap-option="wrap"/>
    </style:style>
    <style:style style:name="P947" style:family="paragraph" style:parent-style-name="Normal">
      <style:paragraph-properties fo:text-align="justify" fo:line-height="100%" fo:margin-bottom="0cm"/>
    </style:style>
    <style:style style:name="T9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2" style:family="table-row"/>
    <style:style style:name="Cell392" style:family="table-cell">
      <style:table-cell-properties style:vertical-align="top" fo:padding-left="0.19cm" fo:padding-right="0.19cm" fo:wrap-option="wrap"/>
    </style:style>
    <style:style style:name="P948" style:family="paragraph" style:parent-style-name="Normal">
      <style:paragraph-properties fo:text-align="justify" fo:line-height="100%" fo:margin-bottom="0cm"/>
    </style:style>
    <style:style style:name="T94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93" style:family="table-cell">
      <style:table-cell-properties style:vertical-align="top" fo:padding-left="0.19cm" fo:padding-right="0.19cm" fo:wrap-option="wrap"/>
    </style:style>
    <style:style style:name="P949" style:family="paragraph" style:parent-style-name="Normal">
      <style:paragraph-properties fo:text-align="justify" fo:line-height="100%" fo:margin-bottom="0cm"/>
    </style:style>
    <style:style style:name="T94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133" style:family="table-row"/>
    <style:style style:name="Cell394" style:family="table-cell">
      <style:table-cell-properties style:vertical-align="top" fo:padding-left="0.19cm" fo:padding-right="0.19cm" fo:wrap-option="wrap"/>
    </style:style>
    <style:style style:name="P950" style:family="paragraph" style:parent-style-name="Normal">
      <style:paragraph-properties fo:text-align="justify" fo:line-height="100%" fo:margin-bottom="0cm"/>
    </style:style>
    <style:style style:name="T9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95" style:family="table-cell">
      <style:table-cell-properties style:vertical-align="top" fo:padding-left="0.19cm" fo:padding-right="0.19cm" fo:wrap-option="wrap"/>
    </style:style>
    <style:style style:name="P951" style:family="paragraph" style:parent-style-name="Normal">
      <style:paragraph-properties fo:text-align="justify" fo:line-height="100%" fo:margin-bottom="0cm"/>
    </style:style>
    <style:style style:name="T9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4" style:family="table-row"/>
    <style:style style:name="Cell396" style:family="table-cell">
      <style:table-cell-properties style:vertical-align="top" fo:padding-left="0.19cm" fo:padding-right="0.19cm" fo:wrap-option="wrap"/>
    </style:style>
    <style:style style:name="P952" style:family="paragraph" style:parent-style-name="Normal">
      <style:paragraph-properties fo:text-align="justify" fo:line-height="100%" fo:margin-bottom="0cm"/>
    </style:style>
    <style:style style:name="T9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97" style:family="table-cell">
      <style:table-cell-properties style:vertical-align="top" fo:padding-left="0.19cm" fo:padding-right="0.19cm" fo:wrap-option="wrap"/>
    </style:style>
    <style:style style:name="P953" style:family="paragraph" style:parent-style-name="Normal">
      <style:paragraph-properties fo:text-align="justify" fo:line-height="100%" fo:margin-bottom="0cm"/>
    </style:style>
    <style:style style:name="T9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5" style:family="table-row"/>
    <style:style style:name="Cell398" style:family="table-cell">
      <style:table-cell-properties style:vertical-align="top" fo:padding-left="0.19cm" fo:padding-right="0.19cm" fo:wrap-option="wrap"/>
    </style:style>
    <style:style style:name="P954" style:family="paragraph" style:parent-style-name="Normal">
      <style:paragraph-properties fo:text-align="justify" fo:line-height="100%" fo:margin-bottom="0cm"/>
    </style:style>
    <style:style style:name="T95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99" style:family="table-cell">
      <style:table-cell-properties style:vertical-align="top" fo:padding-left="0.19cm" fo:padding-right="0.19cm" fo:wrap-option="wrap"/>
    </style:style>
    <style:style style:name="P955" style:family="paragraph" style:parent-style-name="Normal">
      <style:paragraph-properties fo:text-align="justify" fo:line-height="100%" fo:margin-bottom="0cm"/>
    </style:style>
    <style:style style:name="T9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6" style:family="table-row"/>
    <style:style style:name="Cell400" style:family="table-cell">
      <style:table-cell-properties style:vertical-align="top" fo:padding-left="0.19cm" fo:padding-right="0.19cm" fo:wrap-option="wrap"/>
    </style:style>
    <style:style style:name="P956" style:family="paragraph" style:parent-style-name="Normal">
      <style:paragraph-properties fo:text-align="justify" fo:line-height="100%" fo:margin-bottom="0cm"/>
    </style:style>
    <style:style style:name="T9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01" style:family="table-cell">
      <style:table-cell-properties style:vertical-align="top" fo:padding-left="0.19cm" fo:padding-right="0.19cm" fo:wrap-option="wrap"/>
    </style:style>
    <style:style style:name="P957" style:family="paragraph" style:parent-style-name="Normal">
      <style:paragraph-properties fo:text-align="justify" fo:line-height="100%" fo:margin-bottom="0cm"/>
    </style:style>
    <style:style style:name="T95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7" style:family="table-row"/>
    <style:style style:name="Cell402" style:family="table-cell">
      <style:table-cell-properties style:vertical-align="top" fo:padding-left="0.19cm" fo:padding-right="0.19cm" fo:wrap-option="wrap"/>
    </style:style>
    <style:style style:name="P958" style:family="paragraph" style:parent-style-name="Normal">
      <style:paragraph-properties fo:text-align="justify" fo:line-height="100%" fo:margin-bottom="0cm"/>
    </style:style>
    <style:style style:name="T95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03" style:family="table-cell">
      <style:table-cell-properties style:vertical-align="top" fo:padding-left="0.19cm" fo:padding-right="0.19cm" fo:wrap-option="wrap"/>
    </style:style>
    <style:style style:name="P959" style:family="paragraph" style:parent-style-name="Normal">
      <style:paragraph-properties fo:text-align="justify" fo:line-height="100%" fo:margin-bottom="0cm"/>
    </style:style>
    <style:style style:name="T9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8" style:family="table-row"/>
    <style:style style:name="Cell404" style:family="table-cell">
      <style:table-cell-properties style:vertical-align="top" fo:padding-left="0.19cm" fo:padding-right="0.19cm" fo:wrap-option="wrap"/>
    </style:style>
    <style:style style:name="P960" style:family="paragraph" style:parent-style-name="Normal">
      <style:paragraph-properties fo:text-align="justify" fo:line-height="100%" fo:margin-bottom="0cm"/>
    </style:style>
    <style:style style:name="T96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405" style:family="table-cell">
      <style:table-cell-properties style:vertical-align="top" fo:padding-left="0.19cm" fo:padding-right="0.19cm" fo:wrap-option="wrap"/>
    </style:style>
    <style:style style:name="P961" style:family="paragraph" style:parent-style-name="Normal">
      <style:paragraph-properties fo:text-align="justify" fo:line-height="100%" fo:margin-bottom="0cm"/>
    </style:style>
    <style:style style:name="T9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62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63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64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65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66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67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68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69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70" style:family="paragraph" style:parent-style-name="Normal"/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Hygiene<text:s/>&amp;<text:s/>Behaviour<text:s/>Change<text:s/>Coalition<text:s/>for<text:s/>COVID-19<text:s/>Control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80,000,000</text:span></text:p>
          </table:table-cell>
          <table:covered-table-cell/>
          <table:table-cell table:style-name="Cell3">
            <text:p text:style-name="P5"><text:span text:style-name="T5_1">Review<text:s/></text:span><text:span text:style-name="T5_2">d</text:span><text:span text:style-name="T5_3">ate</text:span><text:span text:style-name="T5_4">:<text:s/></text:span><text:span text:style-name="T5_5">19<text:s/>May</text:span><text:span text:style-name="T5_6"><text:s/>2023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301168</text:span></text:p>
            <text:p text:style-name="P7"/>
          </table:table-cell>
          <table:table-cell table:style-name="Cell5">
            <text:p text:style-name="P8"><text:span text:style-name="T8_1">AMP<text:s/>start<text:s/>d</text:span><text:span text:style-name="T8_2">ate:</text:span><text:span text:style-name="T8_3"><text:s/></text:span><text:span text:style-name="T8_4">15/04/2020</text:span></text:p>
          </table:table-cell>
          <table:table-cell table:style-name="Cell6">
            <text:p text:style-name="P9"><text:span text:style-name="T9_1">AMP<text:s/>end<text:s/>d</text:span><text:span text:style-name="T9_2">ate:</text:span><text:span text:style-name="T9_3"><text:s/></text:span><text:span text:style-name="T9_4">31/04/2024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1</text:span></text:p>
          </table:table-cell>
          <table:table-cell table:style-name="Cell9">
            <text:p text:style-name="P14"><text:span text:style-name="T14_1">2022</text:span></text:p>
          </table:table-cell>
          <table:table-cell table:style-name="Cell10">
            <text:p text:style-name="P15"><text:span text:style-name="T15_1">2023</text:span></text:p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A++</text:span></text:p>
          </table:table-cell>
          <table:table-cell table:style-name="Cell18">
            <text:p text:style-name="P23"><text:span text:style-name="T23_1">A++</text:span></text:p>
          </table:table-cell>
          <table:table-cell table:style-name="Cell19">
            <text:p text:style-name="P24"><text:span text:style-name="T24_1">A++</text:span></text:p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Risk<text:s/>Rating</text:span><text:span text:style-name="T30_2"><text:s/></text:span></text:p>
          </table:table-cell>
          <table:table-cell table:style-name="Cell26">
            <text:p text:style-name="P31"><text:span text:style-name="T31_1">Moderate</text:span></text:p>
          </table:table-cell>
          <table:table-cell table:style-name="Cell27">
            <text:p text:style-name="P32"><text:span text:style-name="T32_1">Moderate</text:span></text:p>
          </table:table-cell>
          <table:table-cell table:style-name="Cell28">
            <text:p text:style-name="P33"><text:span text:style-name="T33_1">Moderate</text:span></text:p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text:s/>Link<text:s/>to<text:s/>Business<text:s/>Case:<text:s/></text:span></text:p>
          </table:table-cell>
          <table:table-cell table:style-name="Cell35">
            <text:p text:style-name="P41"><text:span text:style-name="T41_1"><text:a xlink:type="simple" xlink:href="https://iati.fcdo.gov.uk/iati_documents/58198409.odt"><text:span text:style-name="T41_2">https://iati.fcdo.gov.uk/iati_documents/58198409.odt</text:span></text:a></text:span></text:p>
          </table:table-cell>
        </table:table-row>
        <table:table-row table:style-name="Row8">
          <table:table-cell table:style-name="Cell36">
            <text:p text:style-name="P42"><text:span text:style-name="T42_1">DevTracker<text:s/>Link<text:s/>to<text:s/></text:span><text:span text:style-name="T42_2">results<text:s/>framework</text:span><text:span text:style-name="T42_3">:<text:s/></text:span></text:p>
          </table:table-cell>
          <table:table-cell table:style-name="Cell37">
            <text:p text:style-name="P43"><text:span text:style-name="T43_1">Approved<text:s/>but<text:s/>awaiting<text:s/>to<text:s/></text:span><text:span text:style-name="T43_2">appear<text:s/>on<text:s/>DevTracker</text:span></text:p>
          </table:table-cell>
        </table:table-row>
      </table:table>
      <text:p text:style-name="P44"/>
      <text:p text:style-name="P45"/>
      <text:p text:style-name="P46"/>
      <text:h text:style-name="P47" text:outline-level="2"><text:span text:style-name="T47_1">A.<text:s/>SUMMARY<text:s/>AND<text:s/>OVERVIEW<text:s/></text:span></text:h>
      <text:p text:style-name="P48"/>
      <text:p text:style-name="P49"><text:span text:style-name="T49_1">Description<text:s/>of<text:s/>programme<text:s/></text:span></text:p>
      <text:p text:style-name="P50"/>
      <text:p text:style-name="P51"><text:span text:style-name="T51_1">The<text:s/>Hygiene<text:s/>and<text:s/>Behaviour<text:s/>Change<text:s/>Coalition</text:span><text:span text:style-name="T51_2"><text:s/>(HBCC)</text:span><text:span text:style-name="T51_3"><text:s/></text:span><text:span text:style-name="T51_4">was<text:s/></text:span><text:span text:style-name="T51_5">launched<text:s/>in<text:s/></text:span><text:span text:style-name="T51_6">April</text:span><text:span text:style-name="T51_7"><text:s/>2020</text:span><text:span text:style-name="T51_8">,</text:span><text:span text:style-name="T51_9"><text:s/>as<text:s/>a<text:s/>public-private<text:s/>funding<text:s/>partnership<text:s/></text:span><text:span text:style-name="T51_10">between<text:s/>the<text:s/>FCDO<text:s/>and<text:s/>Unilever<text:s/></text:span><text:span text:style-name="T51_11">to<text:s/>limit<text:s/>the<text:s/>spread<text:s/>of<text:s/>COVID-19<text:s/>among<text:s/></text:span><text:span text:style-name="T51_12">vulnerable<text:s/>populations<text:s/>in<text:s/>low-<text:s/>and<text:s/>middle-income<text:s/>countries</text:span><text:span text:style-name="T51_13"><text:s/>(LMICs)</text:span><text:span text:style-name="T51_14">.</text:span><text:span text:style-name="T51_15"><text:s/></text:span><text:span text:style-name="T51_16">I<text:s/>combined<text:s/>FC</text:span><text:span text:style-name="T51_17">DO</text:span><text:span text:style-name="T51_18"><text:s/>funds<text:s/>and<text:s/>network<text:s/>across<text:s/>the<text:s/>world<text:s/>with</text:span><text:span text:style-name="T51_19"><text:s/>Unilever</text:span><text:span text:style-name="T51_20">’s</text:span><text:span text:style-name="T51_21"><text:s/>unique<text:s/>private<text:s/>sector<text:s/>commercial<text:s/>and<text:s/>behaviour<text:s/>change<text:s/>expertise</text:span><text:span text:style-name="T51_22"><text:s/>and<text:s/>in-kind<text:s/>contribution</text:span><text:span text:style-name="T51_23">,<text:s/>with<text:s/>London<text:s/>School<text:s/>of<text:s/>Hygiene<text:s/>&amp;<text:s/>Tropical<text:s/>Medicine<text:s/>(LSHTM)’s<text:s/>world<text:s/>leading<text:s/>technical/academic<text:s/>expertise,<text:s/></text:span><text:span text:style-name="T51_24">an</text:span><text:span text:style-name="T51_25">d<text:s/>the<text:s/>expertise<text:s/>and<text:s/>implementation<text:s/>capacity<text:s/>of<text:s/></text:span><text:span text:style-name="T51_26">UN<text:s/>and<text:s/>NGO<text:s/>implementing<text:s/>partners.</text:span></text:p>
      <text:p text:style-name="P52"/>
      <text:p text:style-name="P53"><text:span text:style-name="T53_1">The<text:s/>partnership<text:s/></text:span><text:span text:style-name="T53_2">was<text:s/>extended<text:s/>in</text:span><text:span text:style-name="T53_3"><text:s/></text:span><text:span text:style-name="T53_4">December<text:s/>2021</text:span><text:span text:style-name="T53_5">,</text:span><text:span text:style-name="T53_6"><text:s/></text:span><text:span text:style-name="T53_7">to<text:s/>respond<text:s/>to<text:s/></text:span><text:span text:style-name="T53_8">the<text:s/></text:span><text:span text:style-name="T53_9">rise<text:s/>of<text:s/>the<text:s/>Omicron<text:s/>variant</text:span><text:span text:style-name="T53_10"><text:s/></text:span><text:span text:style-name="T53_11">and<text:s/></text:span><text:span text:style-name="T53_12">possible<text:s/></text:span><text:span text:style-name="T53_13">further<text:s/>variants<text:s/>of<text:s/>concern</text:span><text:span text:style-name="T53_14">.<text:s/></text:span><text:span text:style-name="T53_15">With<text:s/>COVID-19</text:span><text:span text:style-name="T53_16"><text:s/>vaccines<text:s/>more<text:s/></text:span><text:span text:style-name="T53_17">readily<text:s/></text:span><text:span text:style-name="T53_18">available<text:s/></text:span><text:span text:style-name="T53_19">across<text:s/>the<text:s/>world</text:span><text:span text:style-name="T53_20">,<text:s/>the<text:s/>need<text:s/>for<text:s/>accelerated<text:s/>uptake<text:s/>at<text:s/>the<text:s/>time,<text:s/></text:span><text:span text:style-name="T53_21">a<text:s/>recognised<text:s/>need<text:s/>to<text:s/></text:span><text:span text:style-name="T53_22">strengthen</text:span><text:span text:style-name="T53_23"><text:s/>pandemic<text:s/>preparedness,<text:s/>and<text:s/>a<text:s/>request<text:s/>from<text:s/></text:span><text:span text:style-name="T53_24">LMICs<text:s/></text:span><text:span text:style-name="T53_25">for<text:s/>accelerated<text:s/>support<text:s/>on<text:s/>oxygen<text:s/>capacity<text:s/>and<text:s/></text:span><text:span text:style-name="T53_26">COVID-19<text:s/></text:span><text:span text:style-name="T53_27">data<text:s/>analysis,<text:s/>the<text:s/>second<text:s/>phase<text:s/>of<text:s/>the<text:s/>programme<text:s/>(</text:span><text:span text:style-name="T53_28">HBCC<text:s/></text:span><text:span text:style-name="T53_29">Phase<text:s/></text:span><text:span text:style-name="T53_30">2</text:span><text:span text:style-name="T53_31">)<text:s/>set<text:s/>out<text:s/>to:</text:span><text:span text:style-name="T53_32"><text:s/></text:span></text:p>
      <text:list text:style-name="LS20" xml:id="list0">
        <text:list-item>
          <text:p text:style-name="P54"><text:span text:style-name="T54_1">Continue<text:s/></text:span><text:span text:style-name="T54_2">hygiene<text:s/>and<text:s/>behaviour<text:s/>change<text:s/>response<text:s/>at<text:s/>scale,<text:s/>including<text:s/>through<text:s/></text:span><text:span text:style-name="T54_3">mass<text:s/>media<text:s/>communications</text:span><text:span text:style-name="T54_4">.</text:span><text:span text:style-name="T54_5"><text:s/></text:span></text:p>
        </text:list-item>
        <text:list-item>
          <text:p text:style-name="P55"><text:span text:style-name="T55_1">Continue<text:s/>hygiene<text:s/>behaviour<text:s/>change<text:s/>in<text:s/>communities<text:s/>and<text:s/>improve<text:s/>access<text:s/>and<text:s/>availability<text:s/>of<text:s/>WASH<text:s/>products<text:s/>and<text:s/>services.</text:span></text:p>
        </text:list-item>
        <text:list-item>
          <text:p text:style-name="P56"><text:span text:style-name="T56_1">I</text:span><text:span text:style-name="T56_2">ncorporate<text:s/>vaccine<text:s/>uptake<text:s/>messaging<text:s/>alongside<text:s/>hygiene<text:s/>messaging,<text:s/>keeping<text:s/>in<text:s/>mind<text:s/>the<text:s/>local<text:s/>context<text:s/>on<text:s/>vaccine<text:s/>availability.</text:span></text:p>
        </text:list-item>
        <text:list-item>
          <text:p text:style-name="P57"><text:span text:style-name="T57_1">E</text:span><text:span text:style-name="T57_2">mbed<text:s/>learning<text:s/></text:span><text:span text:style-name="T57_3">from<text:s/></text:span><text:span text:style-name="T57_4">HBCC<text:s/></text:span><text:span text:style-name="T57_5">Phase<text:s/>1<text:s/>to<text:s/>support<text:s/>preparedness<text:s/>for<text:s/>future<text:s/>epidemics<text:s/>and<text:s/>pandemics.</text:span></text:p>
        </text:list-item>
        <text:list-item>
          <text:p text:style-name="P58"><text:span text:style-name="T58_1">Strengthen<text:s/>capacity<text:s/>for<text:s/>longer<text:s/>term<text:s/>hygiene<text:s/>and<text:s/>behaviour<text:s/>change<text:s/>programming<text:s/>in<text:s/>country.</text:span></text:p>
        </text:list-item>
      </text:list>
      <text:p text:style-name="P59"/>
      <text:p text:style-name="P60"><text:span text:style-name="T60_1">This<text:s/>review<text:s/>covers<text:s/></text:span><text:span text:style-name="T60_2">progress<text:s/>over<text:s/>the<text:s/>extension<text:s/>period,<text:s/></text:span><text:span text:style-name="T60_3">January<text:s/></text:span><text:span text:style-name="T60_4">2022<text:s/>to<text:s/></text:span><text:span text:style-name="T60_5">December<text:s/>2022</text:span><text:span text:style-name="T60_6">,<text:s/>referred<text:s/>to<text:s/>as<text:s/>HBCC<text:s/>Phase<text:s/>2<text:s/>(HBCC<text:s/>2)</text:span><text:span text:style-name="T60_7">.<text:s/></text:span><text:span text:style-name="T60_8">Two<text:s/>additional<text:s/>partnerships</text:span><text:span text:style-name="T60_9">,</text:span><text:span text:style-name="T60_10"><text:s/></text:span><text:span text:style-name="T60_11">the<text:s/></text:span><text:span text:style-name="T60_12">Oxygen<text:s/>and<text:s/>Vaccine<text:s/>Data<text:s/>CoLabs</text:span><text:span text:style-name="T60_13">,</text:span><text:span text:style-name="T60_14"><text:s/>were<text:s/>added<text:s/>as<text:s/>part<text:s/>of</text:span><text:span text:style-name="T60_15"><text:s/>the<text:s/>extension<text:s/>phase</text:span><text:span text:style-name="T60_16">.</text:span><text:span text:style-name="T60_17"><text:s/>The<text:s/>following<text:s/>table<text:s/>provides<text:s/>a<text:s/>summary<text:s/>of<text:s/>partners</text:span><text:span text:style-name="T60_18"><text:s/>and<text:s/></text:span><text:span text:style-name="T60_19">implementation<text:s/></text:span><text:span text:style-name="T60_20">timescales</text:span><text:span text:style-name="T60_21"><text:s/></text:span><text:span text:style-name="T60_22">for<text:s/>phase<text:s/>1<text:s/>and<text:s/>phase<text:s/>2</text:span><text:span text:style-name="T60_23">:</text:span></text:p>
      <text:p text:style-name="P61"/>
      <text:p text:style-name="P62"/>
      <table:table table:style-name="Table4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9">
          <table:table-cell table:style-name="Cell38">
            <text:p text:style-name="P63"><text:span text:style-name="T63_1">Partners</text:span></text:p>
          </table:table-cell>
          <table:table-cell table:style-name="Cell39">
            <text:p text:style-name="P64"><text:span text:style-name="T64_1">Phase<text:s/>1</text:span><text:span text:style-name="T64_2"><text:s/></text:span></text:p>
            <text:p text:style-name="P65"><text:span text:style-name="T65_1">April<text:s/>2020<text:s/>–<text:s/>December<text:s/>2021</text:span></text:p>
          </table:table-cell>
          <table:table-cell table:style-name="Cell40">
            <text:p text:style-name="P66"><text:span text:style-name="T66_1">Phase<text:s/>2<text:s/></text:span></text:p>
            <text:p text:style-name="P67"><text:span text:style-name="T67_1">January<text:s/>2022<text:s/>-<text:s/>current</text:span></text:p>
          </table:table-cell>
          <table:table-cell table:style-name="Cell41">
            <text:p text:style-name="P68"><text:span text:style-name="T68_1">A</text:span><text:span text:style-name="T68_2">greement<text:s/>duration</text:span></text:p>
          </table:table-cell>
        </table:table-row>
        <table:table-row table:style-name="Row10">
          <table:table-cell table:style-name="Cell42">
            <text:p text:style-name="P69"><text:span text:style-name="T69_1">The<text:s/>Hygiene<text:s/>and<text:s/>Behaviour<text:s/>Change<text:s/>Coalition<text:s/>with<text:s/>Unilever</text:span></text:p>
          </table:table-cell>
          <table:table-cell table:style-name="Cell43">
            <text:p text:style-name="P70"><text:span text:style-name="T70_1">19</text:span><text:span text:style-name="T70_2"><text:s/>NGOs,<text:s/>UNICEF,<text:s/>UNHCR</text:span></text:p>
          </table:table-cell>
          <table:table-cell table:style-name="Cell44">
            <text:p text:style-name="P71"><text:span text:style-name="T71_1">9<text:s/>NGOs,<text:s/>UNICEF<text:s/></text:span></text:p>
          </table:table-cell>
          <table:table-cell table:style-name="Cell45">
            <text:p text:style-name="P72"><text:span text:style-name="T72_1">April</text:span><text:span text:style-name="T72_2"><text:s/>2020<text:s/>to<text:s/>March<text:s/>2023</text:span></text:p>
          </table:table-cell>
        </table:table-row>
        <table:table-row table:style-name="Row11">
          <table:table-cell table:style-name="Cell46">
            <text:p text:style-name="P73"><text:span text:style-name="T73_1">Hygiene<text:s/>Futures<text:s/></text:span><text:span text:style-name="T73_2">including<text:s/></text:span><text:span text:style-name="T73_3">the<text:s/>COVID-19<text:s/>Hygiene<text:s/>Hub</text:span></text:p>
          </table:table-cell>
          <table:table-cell table:style-name="Cell47">
            <text:p text:style-name="P74"><text:span text:style-name="T74_1">LSHTM</text:span></text:p>
          </table:table-cell>
          <table:table-cell table:style-name="Cell48">
            <text:p text:style-name="P75"><text:span text:style-name="T75_1">LSHTM</text:span></text:p>
            <text:p text:style-name="P76"/>
          </table:table-cell>
          <table:table-cell table:style-name="Cell49">
            <text:p text:style-name="P77"><text:span text:style-name="T77_1">April<text:s/>2022<text:s/>to<text:s/>March<text:s/>2024</text:span></text:p>
          </table:table-cell>
        </table:table-row>
        <table:table-row table:style-name="Row12">
          <table:table-cell table:style-name="Cell50">
            <text:p text:style-name="P78"><text:span text:style-name="T78_1">Humanitarian<text:s/>support</text:span></text:p>
          </table:table-cell>
          <table:table-cell table:style-name="Cell51">
            <text:p text:style-name="P79"><text:span text:style-name="T79_1">Palladium</text:span></text:p>
          </table:table-cell>
          <table:table-cell table:style-name="Cell52">
            <text:p text:style-name="P80"><text:span text:style-name="T80_1">Palladium</text:span></text:p>
          </table:table-cell>
          <table:table-cell table:style-name="Cell53">
            <text:p text:style-name="P81"><text:span text:style-name="T81_1">April<text:s/>2020<text:s/>–<text:s/>September<text:s/>2022</text:span></text:p>
          </table:table-cell>
        </table:table-row>
        <table:table-row table:style-name="Row13">
          <table:table-cell table:style-name="Cell54">
            <text:p text:style-name="P82"><text:span text:style-name="T82_1">Vaccine</text:span><text:span text:style-name="T82_2"><text:s/></text:span><text:span text:style-name="T82_3">Data</text:span><text:span text:style-name="T82_4"><text:s/></text:span><text:span text:style-name="T82_5">CoLab</text:span></text:p>
          </table:table-cell>
          <table:table-cell table:style-name="Cell55">
            <text:p text:style-name="P83"><text:span text:style-name="T83_1">N/A</text:span></text:p>
          </table:table-cell>
          <table:table-cell table:style-name="Cell56">
            <text:p text:style-name="P84"><text:span text:style-name="T84_1">DT<text:s/>Global,<text:s/>Brink,<text:s/>Dev<text:s/>Afrique<text:s/>(Nigeria),<text:s/>Infectious<text:s/>Disease<text:s/>Institute<text:s/>(Uganda)</text:span></text:p>
          </table:table-cell>
          <table:table-cell table:style-name="Cell57">
            <text:p text:style-name="P85"><text:span text:style-name="T85_1">August<text:s/>2022<text:s/>to<text:s/>August<text:s/>2023</text:span></text:p>
          </table:table-cell>
        </table:table-row>
        <table:table-row table:style-name="Row14">
          <table:table-cell table:style-name="Cell58">
            <text:p text:style-name="P86"><text:span text:style-name="T86_1">Oxygen</text:span><text:span text:style-name="T86_2"><text:s/></text:span><text:span text:style-name="T86_3">C</text:span><text:span text:style-name="T86_4">o</text:span><text:span text:style-name="T86_5">Lab</text:span></text:p>
          </table:table-cell>
          <table:table-cell table:style-name="Cell59">
            <text:p text:style-name="P87"><text:span text:style-name="T87_1">N/A</text:span></text:p>
          </table:table-cell>
          <table:table-cell table:style-name="Cell60">
            <text:p text:style-name="P88"><text:span text:style-name="T88_1">DT<text:s/>Global,<text:s/>Brink,<text:s/>UNICEF</text:span></text:p>
          </table:table-cell>
          <table:table-cell table:style-name="Cell61">
            <text:p text:style-name="P89"><text:span text:style-name="T89_1">September<text:s/>2022<text:s/>to<text:s/>￼August<text:s/>2025</text:span></text:p>
          </table:table-cell>
        </table:table-row>
        <table:table-row table:style-name="Row15">
          <table:table-cell table:style-name="Cell62">
            <text:p text:style-name="P90"><text:span text:style-name="T90_1">Total<text:s/>planned<text:s/>funds<text:s/>and<text:s/>contributions</text:span></text:p>
          </table:table-cell>
          <table:table-cell table:style-name="Cell63">
            <text:p text:style-name="P91"><text:span text:style-name="T91_1">£50m<text:s/>FCDO</text:span></text:p>
            <text:p text:style-name="P92"><text:span text:style-name="T92_1">£50m<text:s/>Unilever<text:s/>in-kind</text:span></text:p>
          </table:table-cell>
          <table:table-cell table:style-name="Cell64">
            <text:p text:style-name="P93"><text:span text:style-name="T93_1">£30m<text:s/>FCDO</text:span></text:p>
          </table:table-cell>
          <table:table-cell table:style-name="Cell65">
            <text:p text:style-name="P94"/>
          </table:table-cell>
        </table:table-row>
      </table:table>
      <text:p text:style-name="P95"><text:span text:style-name="T95_1">Table<text:s/>1:</text:span><text:span text:style-name="T95_2"><text:s/>Summary<text:s/>of<text:s/>programme<text:s/>partners,<text:s/></text:span><text:span text:style-name="T95_3">agreement<text:s/></text:span><text:span text:style-name="T95_4">duration<text:s/>and<text:s/>value<text:s/></text:span></text:p>
      <text:p text:style-name="P96"/>
      <text:p text:style-name="P97"><text:span text:style-name="T97_1">HBCC<text:s/>Phase<text:s/>1</text:span><text:span text:style-name="T97_2"><text:s/>ran<text:s/>from<text:s/>April<text:s/>2020<text:s/>to<text:s/>December<text:s/>2021<text:s/>with<text:s/>£50<text:s/>million<text:s/>of<text:s/>FCDO<text:s/>funds<text:s/>and<text:s/>£50<text:s/>million<text:s/>in-kind<text:s/>contribution<text:s/>from<text:s/>Unilever.<text:s/></text:span><text:span text:style-name="T97_3">It<text:s/>operated<text:s/>in<text:s/>37<text:s/>countries<text:s/>with<text:s/>21<text:s/>implementing<text:s/>and<text:s/>reached<text:s/>1.2<text:s/>billion<text:s/>people</text:span><text:span text:style-name="T97_4"><text:s/>with<text:s/>hygiene<text:s/>and<text:s/>COVID-19<text:s/>prevention<text:s/>messages</text:span><text:span text:style-name="T97_5"><text:s/></text:span><text:span text:style-name="T97_6">between<text:s/>March<text:s/>2020<text:s/>and<text:s/>December<text:s/>202</text:span><text:span text:style-name="T97_7">1.</text:span></text:p>
      <text:p text:style-name="P98"/>
      <text:p text:style-name="P99"><text:span text:style-name="T99_1">HBCC<text:s/></text:span><text:span text:style-name="T99_2">Phase<text:s/>2</text:span><text:span text:style-name="T99_3">,<text:s/>approved<text:s/>in<text:s/>December<text:s/>2021,<text:s/>included<text:s/>an<text:s/>additional</text:span><text:span text:style-name="T99_4"><text:s/>£30<text:s/>million</text:span><text:span text:style-name="T99_5"><text:s/>FCDO<text:s/>funding</text:span><text:span text:style-name="T99_6"><text:s/>for<text:s/>the<text:s/>period<text:s/>January<text:s/>2022<text:s/>–<text:s/>March<text:s/>2023.<text:s/></text:span><text:span text:style-name="T99_7">In<text:s/>July<text:s/>2022,<text:s/>the<text:s/>programme<text:s/>end<text:s/>date<text:s/>was<text:s/>revised<text:s/>to<text:s/>March<text:s/>2024<text:s/>to<text:s/>allow<text:s/>for<text:s/>a<text:s/>longer<text:s/>implementation<text:s/>timeline<text:s/>of<text:s/>the<text:s/>Oxygen<text:s/>and<text:s/>Vaccine<text:s/>data<text:s/>C</text:span><text:span text:style-name="T99_8">olabs</text:span><text:span text:style-name="T99_9"><text:s/>and<text:s/>research<text:s/>components<text:s/>with<text:s/>LSHTM.<text:s/>It<text:s/></text:span><text:span text:style-name="T99_10">was<text:s/>recently<text:s/>revised<text:s/>again<text:s/>to<text:s/>allow</text:span><text:span text:style-name="T99_11"><text:s/>for<text:s/>revised<text:s/>procurement<text:s/>timelines<text:s/>on</text:span><text:span text:style-name="T99_12"><text:s/>the<text:s/>OxygendataCoLab.</text:span><text:span text:style-name="T99_13"><text:s/>HBCC<text:s/>2<text:s/>operated</text:span><text:span text:style-name="T99_14"><text:s/>at<text:s/></text:span><text:span text:style-name="T99_15">a<text:s/>smaller<text:s/>scale<text:s/>tha</text:span><text:span text:style-name="T99_16">n</text:span><text:span text:style-name="T99_17"><text:s/>Phase<text:s/>1,<text:s/></text:span><text:span text:style-name="T99_18">with<text:s/>10<text:s/>implementing<text:s/>partners</text:span><text:span text:style-name="T99_19"><text:s/>across<text:s/>18<text:s/>countries.<text:s/></text:span><text:span text:style-name="T99_20">It<text:s/>reached<text:s/></text:span><text:span text:style-name="T99_21">420<text:s/>million</text:span><text:span text:style-name="T99_22"><text:s/>people<text:s/></text:span><text:span text:style-name="T99_23">with<text:s/>hygiene,<text:s/>COVID-19<text:s/>prevention<text:s/>and<text:s/>vaccine<text:s/>promotion<text:s/>messages<text:s/></text:span><text:span text:style-name="T99_24">between<text:s/></text:span><text:span text:style-name="T99_25">January<text:s/>2022</text:span><text:span text:style-name="T99_26"><text:s/>and<text:s/>December<text:s/>202</text:span><text:span text:style-name="T99_27">2</text:span><text:span text:style-name="T99_28">.</text:span></text:p>
      <text:p text:style-name="P100"/>
      <text:p text:style-name="P101"><text:span text:style-name="T101_1">Programme<text:s/>results<text:s/></text:span><text:span text:style-name="T101_2">for<text:s/></text:span><text:span text:style-name="T101_3">Phase<text:s/>1<text:s/>and<text:s/>Phase<text:s/>2<text:s/></text:span><text:span text:style-name="T101_4">programme<text:s/></text:span><text:span text:style-name="T101_5">are:</text:span></text:p>
      <text:p text:style-name="P102"/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16">
          <table:table-cell table:style-name="Cell66">
            <text:p text:style-name="P103"/>
          </table:table-cell>
          <table:table-cell table:style-name="Cell67">
            <text:p text:style-name="P104"><text:span text:style-name="T104_1">People<text:s/>reached<text:s/>with<text:s/>hygiene<text:s/>&amp;<text:s/>behaviour<text:s/>change<text:s/>messaging</text:span></text:p>
          </table:table-cell>
          <table:table-cell table:style-name="Cell68">
            <text:p text:style-name="P105"><text:span text:style-name="T105_1">Health<text:s/>care<text:s/>facilities<text:s/>supported<text:s/></text:span></text:p>
          </table:table-cell>
          <table:table-cell table:style-name="Cell69">
            <text:p text:style-name="P106"><text:span text:style-name="T106_1">Products<text:s/>donated<text:s/></text:span></text:p>
          </table:table-cell>
          <table:table-cell table:style-name="Cell70">
            <text:p text:style-name="P107"><text:span text:style-name="T107_1">Handwashing<text:s/>stations<text:s/>provided<text:s/></text:span></text:p>
          </table:table-cell>
          <table:table-cell table:style-name="Cell71">
            <text:p text:style-name="P108"><text:span text:style-name="T108_1">Health<text:s/>care<text:s/>staff<text:s/>trained<text:s/></text:span></text:p>
          </table:table-cell>
        </table:table-row>
        <table:table-row table:style-name="Row17">
          <table:table-cell table:style-name="Cell72">
            <text:p text:style-name="P109"><text:span text:style-name="T109_1">HBCC<text:s/>Phase<text:s/>1</text:span></text:p>
            <text:p text:style-name="P110"/>
          </table:table-cell>
          <table:table-cell table:style-name="Cell73">
            <text:p text:style-name="P111"><text:span text:style-name="T111_1">Up<text:s/>to<text:s/>1.2<text:s/>billion</text:span></text:p>
          </table:table-cell>
          <table:table-cell table:style-name="Cell74">
            <text:p text:style-name="P112"><text:span text:style-name="T112_1">14,856</text:span></text:p>
          </table:table-cell>
          <table:table-cell table:style-name="Cell75">
            <text:p text:style-name="P113"><text:span text:style-name="T113_1">27,118,629</text:span></text:p>
          </table:table-cell>
          <table:table-cell table:style-name="Cell76">
            <text:p text:style-name="P114"><text:span text:style-name="T114_1">275,892</text:span></text:p>
          </table:table-cell>
          <table:table-cell table:style-name="Cell77">
            <text:p text:style-name="P115"><text:span text:style-name="T115_1">468,146</text:span></text:p>
          </table:table-cell>
        </table:table-row>
        <table:table-row table:style-name="Row18">
          <table:table-cell table:style-name="Cell78">
            <text:p text:style-name="P116"><text:span text:style-name="T116_1">HBCC<text:s/>Phase<text:s/>2</text:span></text:p>
          </table:table-cell>
          <table:table-cell table:style-name="Cell79">
            <text:p text:style-name="P117"><text:span text:style-name="T117_1">Up<text:s/>to<text:s/>420<text:s/>million</text:span></text:p>
          </table:table-cell>
          <table:table-cell table:style-name="Cell80">
            <text:p text:style-name="P118"><text:span text:style-name="T118_1">654</text:span></text:p>
          </table:table-cell>
          <table:table-cell table:style-name="Cell81">
            <text:p text:style-name="P119"><text:span text:style-name="T119_1">1,147,040</text:span></text:p>
          </table:table-cell>
          <table:table-cell table:style-name="Cell82">
            <text:p text:style-name="P120"><text:span text:style-name="T120_1">13,063</text:span></text:p>
          </table:table-cell>
          <table:table-cell table:style-name="Cell83">
            <text:p text:style-name="P121"><text:span text:style-name="T121_1">51,904</text:span></text:p>
          </table:table-cell>
        </table:table-row>
      </table:table>
      <text:p text:style-name="P122"><text:span text:style-name="T122_1">Table<text:s/>2:</text:span><text:span text:style-name="T122_2"><text:s/>Summary<text:s/>of<text:s/>programme<text:s/>results</text:span></text:p>
      <text:p text:style-name="P123"/>
      <text:p text:style-name="P124"><text:span text:style-name="T124_1">Performance<text:s/></text:span><text:span text:style-name="T124_2">between</text:span><text:span text:style-name="T124_3"><text:s/>April<text:s/>2022<text:s/></text:span><text:span text:style-name="T124_4">and</text:span><text:span text:style-name="T124_5"><text:s/></text:span><text:span text:style-name="T124_6">March<text:s/></text:span><text:span text:style-name="T124_7">202</text:span><text:span text:style-name="T124_8">3</text:span><text:span text:style-name="T124_9"><text:s/>remains<text:s/></text:span><text:span text:style-name="T124_10">strong<text:s/>across<text:s/>all<text:s/>outputs</text:span><text:span text:style-name="T124_11">,<text:s/></text:span><text:span text:style-name="T124_12">including<text:s/>on</text:span><text:span text:style-name="T124_13"><text:s/>the<text:s/></text:span><text:span text:style-name="T124_14">newly<text:s/>added</text:span><text:span text:style-name="T124_15"><text:s/></text:span><text:span text:style-name="T124_16">Oxygen<text:s/>and<text:s/></text:span><text:span text:style-name="T124_17">Vaccine<text:s/>Data</text:span><text:span text:style-name="T124_18"><text:s/></text:span><text:span text:style-name="T124_19">CoLabs.<text:s/></text:span><text:span text:style-name="T124_20"><text:s/></text:span><text:span text:style-name="T124_21">The<text:s/>programme<text:s/></text:span><text:span text:style-name="T124_22">continues<text:s/>to<text:s/>provide<text:s/>highly<text:s/>relevant<text:s/>prevention<text:s/>through<text:s/>hygiene<text:s/>and<text:s/>behaviour<text:s/>change<text:s/>communication.<text:s/>It<text:s/></text:span><text:span text:style-name="T124_23">adapted<text:s/>to<text:s/>the<text:s/>changing<text:s/>COVID-19<text:s/>context<text:s/>globally</text:span><text:span text:style-name="T124_24"><text:s/>and<text:s/>in-country</text:span><text:span text:style-name="T124_25">,<text:s/>initially<text:s/>scaling<text:s/>hygiene<text:s/>messaging<text:s/>to<text:s/>respond<text:s/>to<text:s/>the<text:s/>ongoing<text:s/>threats<text:s/>of<text:s/>COVID-19<text:s/>but<text:s/>rapidly<text:s/>adapting<text:s/>to<text:s/>include<text:s/>C</text:span><text:span text:style-name="T124_26">OVID</text:span><text:span text:style-name="T124_27">-19<text:s/>vaccine<text:s/>uptake<text:s/>messaging.<text:s/></text:span><text:span text:style-name="T124_28">Partners<text:s/>also<text:s/></text:span><text:span text:style-name="T124_29">r</text:span><text:span text:style-name="T124_30">espond</text:span><text:span text:style-name="T124_31">ed</text:span><text:span text:style-name="T124_32"><text:s/>to<text:s/>immediate<text:s/>public<text:s/>health<text:s/>threats<text:s/>following<text:s/></text:span><text:span text:style-name="T124_33">the<text:s/>devastating<text:s/>floods<text:s/>in</text:span><text:span text:style-name="T124_34"><text:s/>Pakistan,<text:s/>the<text:s/>Ebola<text:s/>outbreak<text:s/>in<text:s/>Uganda<text:s/>and<text:s/></text:span><text:span text:style-name="T124_35">the<text:s/></text:span><text:span text:style-name="T124_36">cholera<text:s/>outbreak<text:s/>in<text:s/>central<text:s/>and<text:s/>East<text:s/>Africa,<text:s/>with<text:s/>a<text:s/>particular<text:s/>focus<text:s/>on<text:s/>support<text:s/>to<text:s/>Malawi.</text:span><text:span text:style-name="T124_37"><text:s/>Increasing<text:s/>attention<text:s/>to<text:s/></text:span><text:span text:style-name="T124_38">strengthening<text:s/>preparedness</text:span><text:span text:style-name="T124_39"><text:s/>to<text:s/>respond<text:s/>to<text:s/>other<text:s/>disease<text:s/>outbreaks,<text:s/>was<text:s/>particularly<text:s/>valued<text:s/>and<text:s/>contributed<text:s/>to<text:s/>updated<text:s/>Risk<text:s/></text:span><text:span text:style-name="T124_40">Communication<text:s/>and<text:s/>Community<text:s/>Engagement<text:s/>Strategies<text:s/>and<text:s/>national<text:s/>hygiene<text:s/>road<text:s/>maps<text:s/>in<text:s/>several<text:s/>countries.</text:span></text:p>
      <text:p text:style-name="P125"/>
      <text:p text:style-name="P126"><text:span text:style-name="T126_1">Summary<text:s/>supporting<text:s/>narrative<text:s/>for<text:s/>the<text:s/>overall<text:s/>score<text:s/>in<text:s/>this<text:s/>review<text:s/></text:span></text:p>
      <text:p text:style-name="P127"/>
      <text:p text:style-name="P128"><text:span text:style-name="T128_1">Over<text:s/>the<text:s/>reporting<text:s/>period,<text:s/></text:span><text:span text:style-name="T128_2">the<text:s/>programme<text:s/>has<text:s/></text:span><text:span text:style-name="T128_3">substantially</text:span><text:span text:style-name="T128_4"><text:s/></text:span><text:span text:style-name="T128_5">exceeded<text:s/>expectations<text:s/>at<text:s/>the<text:s/>output<text:s/>level</text:span><text:span text:style-name="T128_6"><text:s/></text:span><text:span text:style-name="T128_7">and<text:s/></text:span><text:span text:style-name="T128_8">is<text:s/>on-track</text:span><text:span text:style-name="T128_9"><text:s/>to<text:s/>contribute<text:s/>to<text:s/>the<text:s/>intended<text:s/>outcome<text:s/>of<text:s/>improving<text:s/>hygiene,<text:s/>particularly<text:s/>handwashing<text:s/>practices<text:s/>in<text:s/>low-<text:s/>and<text:s/>middle-income<text:s/>countries.<text:s/>All<text:s/>outputs<text:s/>have<text:s/>scored<text:s/>A<text:s/>or<text:s/>above</text:span><text:span text:style-name="T128_10">,<text:s/>with<text:s/>four<text:s/>outputs<text:s/>scoring<text:s/>A++</text:span><text:span text:style-name="T128_11">,<text:s/>as<text:s/>summarised<text:s/>below.</text:span></text:p>
      <text:p text:style-name="P129"/>
      <table:table table:style-name="Table6">
        <table:table-column table:style-name="Column25"/>
        <table:table-column table:style-name="Column26"/>
        <table:table-row table:style-name="Row19">
          <table:table-cell table:style-name="Cell84">
            <text:p text:style-name="P130"><text:span text:style-name="T130_1">Component</text:span></text:p>
          </table:table-cell>
          <table:table-cell table:style-name="Cell85">
            <text:p text:style-name="P131"><text:span text:style-name="T131_1">Score</text:span></text:p>
          </table:table-cell>
        </table:table-row>
        <table:table-row table:style-name="Row20">
          <table:table-cell table:style-name="Cell86">
            <text:list text:style-name="LS1" xml:id="list5">
              <text:list-item>
                <text:p text:style-name="P132"><text:span text:style-name="T132_1">Supporting<text:s/>government-led<text:s/>coordination<text:s/>of<text:s/>hygiene<text:s/>promotion<text:s/>and<text:s/>willingness<text:s/>for<text:s/>vaccine<text:s/>uptake<text:s/>in<text:s/>target<text:s/>countries</text:span></text:p>
              </text:list-item>
            </text:list>
          </table:table-cell>
          <table:table-cell table:style-name="Cell87">
            <text:p text:style-name="P133"><text:span text:style-name="T133_1">A++</text:span></text:p>
          </table:table-cell>
        </table:table-row>
        <table:table-row table:style-name="Row21">
          <table:table-cell table:style-name="Cell88">
            <text:list text:style-name="LS1" xml:id="list6" text:continue-list="list5">
              <text:list-item>
                <text:p text:style-name="P134"><text:span text:style-name="T134_1">People,<text:s/>particularly<text:s/>at-risk<text:s/>populations,<text:s/>in<text:s/>targeted<text:s/>areas<text:s/>reached<text:s/>at<text:s/>scale<text:s/>and<text:s/>through<text:s/>multiple<text:s/>channels)<text:s/>with<text:s/>messages<text:s/>on<text:s/>hygiene,<text:s/>public<text:s/>health<text:s/>and<text:s/>social<text:s/>measures<text:s/>to<text:s/>reduce<text:s/>risk<text:s/>of<text:s/>COVID<text:s/>transmission<text:s/>and<text:s/>where<text:s/>appropriate,<text:s/>to<text:s/>increase<text:s/>willingness<text:s/>for<text:s/>vaccine<text:s/>uptake</text:span></text:p>
              </text:list-item>
            </text:list>
          </table:table-cell>
          <table:table-cell table:style-name="Cell89">
            <text:p text:style-name="P135"><text:span text:style-name="T135_1">A++</text:span></text:p>
          </table:table-cell>
        </table:table-row>
        <table:table-row table:style-name="Row22">
          <table:table-cell table:style-name="Cell90">
            <text:list text:style-name="LS1" xml:id="list7" text:continue-list="list5">
              <text:list-item>
                <text:p text:style-name="P136"><text:span text:style-name="T136_1">People<text:s/>and<text:s/>Health<text:s/>Care<text:s/>Facilities<text:s/>in<text:s/>targeted<text:s/>areas<text:s/>reached<text:s/>with<text:s/>critical<text:s/>WASH<text:s/>products<text:s/>/<text:s/>services</text:span></text:p>
              </text:list-item>
            </text:list>
          </table:table-cell>
          <table:table-cell table:style-name="Cell91">
            <text:p text:style-name="P137"><text:span text:style-name="T137_1">A++</text:span></text:p>
          </table:table-cell>
        </table:table-row>
        <table:table-row table:style-name="Row23">
          <table:table-cell table:style-name="Cell92">
            <text:list text:style-name="LS1" xml:id="list8" text:continue-list="list5">
              <text:list-item>
                <text:p text:style-name="P138"><text:span text:style-name="T138_1">Staff<text:s/>trained<text:s/>to<text:s/>deliver<text:s/>COVID-19<text:s/>preventative<text:s/>measures<text:s/>(and<text:s/>other<text:s/>topics).</text:span></text:p>
              </text:list-item>
            </text:list>
          </table:table-cell>
          <table:table-cell table:style-name="Cell93">
            <text:p text:style-name="P139"><text:span text:style-name="T139_1">A++</text:span></text:p>
          </table:table-cell>
        </table:table-row>
        <table:table-row table:style-name="Row24">
          <table:table-cell table:style-name="Cell94">
            <text:list text:style-name="LS1" xml:id="list9" text:continue-list="list5">
              <text:list-item>
                <text:p text:style-name="P140"><text:span text:style-name="T140_1">HBCC<text:s/>partners,<text:s/>national<text:s/>partners<text:s/>as<text:s/>well<text:s/>as<text:s/>broader<text:s/>WASH<text:s/>sector,<text:s/>informed<text:s/>by<text:s/>evidence-based<text:s/>guidance<text:s/>on<text:s/>hygiene<text:s/>and<text:s/>WASH<text:s/>programming,<text:s/>vaccine<text:s/>confidence,<text:s/>regular<text:s/>learning<text:s/>from<text:s/>the<text:s/>response<text:s/>and<text:s/>research<text:s/>providing<text:s/>longer<text:s/>term<text:s/>legacy<text:s/>in<text:s/>wider<text:s/>programming,<text:s/>policy<text:s/>and<text:s/>practice</text:span></text:p>
              </text:list-item>
            </text:list>
          </table:table-cell>
          <table:table-cell table:style-name="Cell95">
            <text:p text:style-name="P141"><text:span text:style-name="T141_1">A</text:span></text:p>
          </table:table-cell>
        </table:table-row>
        <table:table-row table:style-name="Row25">
          <table:table-cell table:style-name="Cell96">
            <text:list text:style-name="LS1" xml:id="list10" text:continue-list="list5">
              <text:list-item>
                <text:p text:style-name="P142"><text:span text:style-name="T142_1">Increased<text:s/>willingness<text:s/>and<text:s/>likelihood<text:s/>to<text:s/>get<text:s/>a<text:s/>COVID<text:s/>vaccine<text:s/>at<text:s/>a<text:s/>country<text:s/>level</text:span></text:p>
              </text:list-item>
            </text:list>
          </table:table-cell>
          <table:table-cell table:style-name="Cell97">
            <text:p text:style-name="P143"><text:span text:style-name="T143_1">A</text:span></text:p>
          </table:table-cell>
        </table:table-row>
        <table:table-row table:style-name="Row26">
          <table:table-cell table:style-name="Cell98">
            <text:list text:style-name="LS1" xml:id="list11" text:continue-list="list5">
              <text:list-item>
                <text:p text:style-name="P144"><text:span text:style-name="T144_1">Accelerated<text:s/>and<text:s/>sustained<text:s/>access<text:s/>to<text:s/>fit<text:s/>for<text:s/>purpose<text:s/>oxygen<text:s/>concentrators<text:s/>in<text:s/>underserved<text:s/>health<text:s/>centres<text:s/>and<text:s/>hospitals</text:span></text:p>
              </text:list-item>
            </text:list>
          </table:table-cell>
          <table:table-cell table:style-name="Cell99">
            <text:p text:style-name="P145"><text:span text:style-name="T145_1">A+</text:span></text:p>
          </table:table-cell>
        </table:table-row>
      </table:table>
      <text:p text:style-name="P146"/>
      <text:p text:style-name="P147"><text:span text:style-name="T147_1">The<text:s/>programme<text:s/>has<text:s/>exceeded<text:s/>its<text:s/>extension<text:s/>period<text:s/>targets<text:s/>reaching<text:s/></text:span><text:span text:style-name="T147_2">420</text:span><text:span text:style-name="T147_3"><text:s/>million<text:s/>people<text:s/>with<text:s/>hygiene<text:s/>and<text:s/>behaviour<text:s/>change<text:s/>messaging<text:s/></text:span><text:span text:style-name="T147_4">including<text:s/></text:span><text:span text:style-name="T147_5">on<text:s/>vaccine<text:s/></text:span><text:span text:style-name="T147_6">uptake</text:span><text:span text:style-name="T147_7">,<text:s/></text:span><text:span text:style-name="T147_8">against<text:s/></text:span><text:span text:style-name="T147_9"><text:s/>a<text:s/>planned<text:s/>reach<text:s/>of<text:s/></text:span><text:span text:style-name="T147_10">120<text:s/>million<text:s/></text:span><text:span text:style-name="T147_11">people</text:span><text:span text:style-name="T147_12">.<text:s/></text:span><text:span text:style-name="T147_13">654<text:s/>health<text:s/>care<text:s/>facilities<text:s/>received<text:s/>support,<text:s/>over<text:s/>1<text:s/>million<text:s/>products,<text:s/>mainly<text:s/>soap,<text:s/>were<text:s/>donated</text:span><text:span text:style-name="T147_14"><text:s/>and<text:s/>just<text:s/>over<text:s/>13,000<text:s/>handwashing<text:s/>stations<text:s/></text:span><text:span text:style-name="T147_15">were<text:s/></text:span><text:span text:style-name="T147_16">provided</text:span><text:span text:style-name="T147_17">,<text:s/></text:span><text:span text:style-name="T147_18">to<text:s/>support<text:s/>populations<text:s/>living<text:s/>in<text:s/>areas<text:s/>with<text:s/>low<text:s/>or<text:s/>intermittent<text:s/>access<text:s/>to<text:s/>water<text:s/>and<text:s/>hygiene<text:s/>materials</text:span><text:span text:style-name="T147_19">.<text:s/></text:span><text:span text:style-name="T147_20">Reaching<text:s/></text:span><text:span text:style-name="T147_21">people<text:s/>at<text:s/>risk<text:s/>of<text:s/>COVID-19,<text:s/></text:span><text:span text:style-name="T147_22">lower</text:span><text:span text:style-name="T147_23"><text:s/></text:span><text:span text:style-name="T147_24">income<text:s/>groups</text:span><text:span text:style-name="T147_25">,<text:s/>marginalised<text:s/>groups</text:span><text:span text:style-name="T147_26"><text:s/></text:span><text:span text:style-name="T147_27">and<text:s/>people<text:s/></text:span><text:span text:style-name="T147_28">with<text:s/>disability<text:s/>continued<text:s/>to<text:s/>be<text:s/>a<text:s/>priority.</text:span></text:p>
      <text:p text:style-name="P148"/>
      <text:p text:style-name="P149"><text:span text:style-name="T149_1">The<text:s/>programme’s<text:s/>unique<text:s/>private<text:s/>partnership<text:s/>model,<text:s/>scale<text:s/>and<text:s/>reach,<text:s/>and<text:s/>contribution<text:s/>to<text:s/>advancing<text:s/>hygiene<text:s/>programming<text:s/>knowledge<text:s/>and<text:s/>evidence<text:s/>was<text:s/>highlighted<text:s/>at<text:s/></text:span><text:span text:style-name="T149_2">a<text:s/>number<text:s/>of</text:span><text:span text:style-name="T149_3"><text:s/>high-level<text:s/>events,<text:s/>including<text:s/>at<text:s/>the<text:s/></text:span><text:span text:style-name="T149_4">March<text:s/>2023</text:span><text:span text:style-name="T149_5"><text:s/></text:span><text:span text:style-name="T149_6">UN-Water</text:span><text:span text:style-name="T149_7"><text:s/>Conference<text:s/>in<text:s/>New<text:s/>York,<text:s/>as<text:s/>well<text:s/>as<text:s/>at<text:s/>Stockholm’s<text:s/>World<text:s/>Water<text:s/>Week<text:s/>in<text:s/></text:span><text:span text:style-name="T149_8">August<text:s/></text:span><text:span text:style-name="T149_9">2022</text:span><text:span text:style-name="T149_10">.</text:span><text:span text:style-name="T149_11"><text:s/></text:span><text:span text:style-name="T149_12">Lessons<text:s/>are<text:s/>shared</text:span><text:span text:style-name="T149_13"><text:s/>and<text:s/>have<text:s/>contributed<text:s/>to<text:s/></text:span><text:span text:style-name="T149_14">inform<text:s/>preparedness<text:s/></text:span><text:span text:style-name="T149_15">measures</text:span><text:span text:style-name="T149_16">,<text:s/></text:span><text:span text:style-name="T149_17">and<text:s/></text:span><text:span text:style-name="T149_18">strengthen<text:s/>longer<text:s/>term<text:s/>approaches<text:s/>to<text:s/>maintain<text:s/>strong<text:s/></text:span><text:span text:style-name="T149_19">handwashing<text:s/>and<text:s/>hand<text:s/>hygiene<text:s/>practice<text:s/>in<text:s/>communities<text:s/>and<text:s/>in<text:s/>health<text:s/>care<text:s/>settings.<text:s/></text:span></text:p>
      <text:p text:style-name="P150"/>
      <text:p text:style-name="P151"><text:span text:style-name="T151_1">There<text:s/>were<text:s/></text:span><text:span text:style-name="T151_2">also<text:s/></text:span><text:span text:style-name="T151_3">some<text:s/>c</text:span><text:span text:style-name="T151_4">hallenges</text:span><text:span text:style-name="T151_5"><text:s/>to<text:s/>the</text:span><text:span text:style-name="T151_6"><text:s/>delivery<text:s/>of<text:s/>the<text:s/>programme</text:span><text:span text:style-name="T151_7">.<text:s/>This</text:span><text:span text:style-name="T151_8"><text:s/></text:span><text:span text:style-name="T151_9">include</text:span><text:span text:style-name="T151_10">d</text:span><text:span text:style-name="T151_11"><text:s/>exchange<text:s/>rate<text:s/>losses</text:span><text:span text:style-name="T151_12"><text:s/></text:span><text:span text:style-name="T151_13">which<text:s/>in<text:s/>some<text:s/>cases</text:span><text:span text:style-name="T151_14"><text:s/>resulted<text:s/>in<text:s/>a</text:span><text:span text:style-name="T151_15"><text:s/>reduc</text:span><text:span text:style-name="T151_16">tion</text:span><text:span text:style-name="T151_17"><text:s/></text:span><text:span text:style-name="T151_18">of<text:s/></text:span><text:span text:style-name="T151_19">the<text:s/>number<text:s/>of<text:s/></text:span><text:span text:style-name="T151_20">WASH<text:s/>services</text:span><text:span text:style-name="T151_21"><text:s/>provided</text:span><text:span text:style-name="T151_22"><text:s/></text:span><text:span text:style-name="T151_23">but<text:s/></text:span><text:span text:style-name="T151_24">did<text:s/>not<text:s/>affect<text:s/></text:span><text:span text:style-name="T151_25">the<text:s/>amount<text:s/>of<text:s/>people<text:s/>reached<text:s/>through<text:s/>mass<text:s/>media<text:s/>and<text:s/>digital.<text:s/>Inflation<text:s/></text:span><text:span text:style-name="T151_26">increase</text:span><text:span text:style-name="T151_27">d</text:span><text:span text:style-name="T151_28"><text:s/>the</text:span><text:span text:style-name="T151_29"><text:s/>cost<text:s/>of<text:s/></text:span><text:span text:style-name="T151_30">some<text:s/></text:span><text:span text:style-name="T151_31">activities,<text:s/>transport<text:s/>and<text:s/>commodities</text:span><text:span text:style-name="T151_32"><text:s/>to<text:s/>varying<text:s/>degrees<text:s/>across<text:s/>countries</text:span><text:span text:style-name="T151_33">.</text:span><text:span text:style-name="T151_34"><text:s/>Partners<text:s/>operating<text:s/>in<text:s/></text:span><text:span text:style-name="T151_35">Ethiopia’s</text:span><text:span text:style-name="T151_36"><text:s/>Tigray<text:s/>region<text:s/>(Save<text:s/>the<text:s/></text:span><text:span text:style-name="T151_37">Children</text:span><text:span text:style-name="T151_38">)<text:s/>delayed<text:s/>activities<text:s/>until<text:s/>a<text:s/>ceasefire<text:s/>was<text:s/>declared<text:s/>and<text:s/>activities<text:s/>could<text:s/>take<text:s/>place.<text:s/>Activities<text:s/>in<text:s/>Pakistan<text:s/></text:span><text:span text:style-name="T151_39">were<text:s/>adapted<text:s/></text:span><text:span text:style-name="T151_40">to<text:s/>respond<text:s/>to<text:s/>the<text:s/></text:span><text:span text:style-name="T151_41">catastrophic<text:s/>floods.</text:span><text:span text:style-name="T151_42"><text:s/>Vaccine<text:s/>availability<text:s/>has<text:s/>also<text:s/>affected<text:s/>the<text:s/>uptake,<text:s/>with<text:s/>stock-outs<text:s/>still<text:s/>taking<text:s/>place<text:s/>in<text:s/>2022<text:s/>in<text:s/>remote<text:s/>areas.</text:span></text:p>
      <text:p text:style-name="P152"/>
      <text:p text:style-name="P153"/>
      <text:p text:style-name="P154"><text:span text:style-name="T154_1">Major<text:s/>lessons<text:s/>and<text:s/>recommendations<text:s/>for<text:s/>the<text:s/>year<text:s/>ahead</text:span></text:p>
      <text:p text:style-name="P155"/>
      <text:p text:style-name="P156"><text:span text:style-name="T156_1">Lessons:</text:span></text:p>
      <text:list text:style-name="LS2" xml:id="list12">
        <text:list-item>
          <text:p text:style-name="P157"><text:span text:style-name="T157_1">New<text:s/>evidence<text:s/>recently<text:s/>published<text:s/>in<text:s/>the<text:s/>Lancet<text:s/></text:span><text:span text:style-name="T157_2">shows<text:s/>that<text:s/></text:span><text:span text:style-name="T157_3">handwashing<text:s/>with<text:s/>soap<text:s/>can<text:s/>reduce<text:s/>the<text:s/>risk<text:s/>of<text:s/></text:span><text:span text:style-name="T157_4">Acute<text:s/>Respiratory<text:s/>Infection<text:s/>(ARI)</text:span><text:span text:style-name="T157_5"><text:s/>by<text:s/>17%.</text:span><text:span text:style-name="T157_6"><text:s/>ARI<text:s/>is<text:s/>a<text:s/>leading<text:s/>cause<text:s/>of<text:s/>morbidity<text:s/>and<text:s/>mortality<text:s/>globally,<text:s/>with<text:s/>83%<text:s/>of<text:s/>ARI<text:s/>mortality<text:s/>occurring<text:s/>in<text:s/>low-income<text:s/>and<text:s/>middle-income<text:s/>countries<text:s/>(LMICs)<text:s/>before<text:s/>the<text:s/>COVID-19<text:s/>pandemic.</text:span></text:p>
        </text:list-item>
      </text:list>
      <text:p text:style-name="P158"/>
      <text:list text:style-name="LS2" xml:id="list13" text:continue-list="list12">
        <text:list-item>
          <text:p text:style-name="P159"><text:span text:style-name="T159_1">Sustained<text:s/></text:span><text:span text:style-name="T159_2">handwashing<text:s/>requires<text:s/>repeated<text:s/></text:span><text:span text:style-name="T159_3">hand<text:s/>hygiene<text:s/>promotion,</text:span><text:span text:style-name="T159_4"><text:s/>based<text:s/>on<text:s/>a<text:s/>systematic<text:s/>process<text:s/>and<text:s/>on<text:s/>behavioural<text:s/>science<text:s/>evidence</text:span><text:span text:style-name="T159_5"><text:s/>together<text:s/>with<text:s/></text:span><text:span text:style-name="T159_6">access<text:s/>to<text:s/>water<text:s/>and<text:s/>handwashing<text:s/>facilities</text:span><text:span text:style-name="T159_7">.<text:s/></text:span><text:span text:style-name="T159_8">New<text:s/>p</text:span><text:span text:style-name="T159_9">ractices</text:span><text:span text:style-name="T159_10"><text:s/>(such<text:s/>as<text:s/>mask<text:s/>wearing)</text:span><text:span text:style-name="T159_11"><text:s/>are<text:s/>likely<text:s/>to<text:s/>be<text:s/>adopted<text:s/>more<text:s/>rapidly<text:s/>when<text:s/></text:span><text:span text:style-name="T159_12">added<text:s/>to<text:s/></text:span><text:span text:style-name="T159_13">existing<text:s/></text:span><text:span text:style-name="T159_14">behaviour<text:s/>change<text:s/>campaigns<text:s/>that<text:s/>people<text:s/>recognise<text:s/>and<text:s/>trust.</text:span></text:p>
        </text:list-item>
      </text:list>
      <text:p text:style-name="P160"/>
      <text:list text:style-name="LS2" xml:id="list14" text:continue-list="list12">
        <text:list-item>
          <text:p text:style-name="P161"><text:span text:style-name="T161_1">Leadership<text:s/>at<text:s/>all<text:s/>levels<text:s/></text:span><text:span text:style-name="T161_2">is<text:s/>essential<text:s/>to<text:s/></text:span><text:span text:style-name="T161_3">deploy<text:s/></text:span><text:span text:style-name="T161_4">best<text:s/>practice<text:s/>and<text:s/>lessons<text:s/></text:span><text:span text:style-name="T161_5">into<text:s/></text:span><text:span text:style-name="T161_6">pandemic<text:s/>preparedness<text:s/></text:span><text:span text:style-name="T161_7">and<text:s/>public<text:s/>health<text:s/>programmes<text:s/></text:span><text:span text:style-name="T161_8">to<text:s/></text:span><text:span text:style-name="T161_9">maintain<text:s/>hand<text:s/>hygiene<text:s/></text:span><text:span text:style-name="T161_10">on<text:s/>the<text:s/>agenda.<text:s/></text:span><text:span text:style-name="T161_11">For<text:s/>example</text:span><text:span text:style-name="T161_12">,</text:span><text:span text:style-name="T161_13"><text:s/></text:span><text:span text:style-name="T161_14">l</text:span><text:span text:style-name="T161_15">eadership<text:s/>from<text:s/>national<text:s/>Behaviour<text:s/>Change<text:s/>Communication<text:s/>agencies<text:s/></text:span><text:span text:style-name="T161_16">through<text:s/>strong<text:s/></text:span><text:span text:style-name="T161_17">r</text:span><text:span text:style-name="T161_18">isk<text:s/>communication<text:s/>and<text:s/>community<text:s/>engagement</text:span><text:span text:style-name="T161_19"><text:s/></text:span><text:span text:style-name="T161_20">strategies<text:s/>and<text:s/>plans</text:span><text:span text:style-name="T161_21"><text:s/>helps<text:s/></text:span><text:span text:style-name="T161_22">institutionalise</text:span><text:span text:style-name="T161_23"><text:s/>knowledge<text:s/>and<text:s/>learning<text:s/></text:span><text:span text:style-name="T161_24">from<text:s/>h</text:span><text:span text:style-name="T161_25">and<text:s/>hygiene<text:s/>behaviour<text:s/>change<text:s/>programmes</text:span><text:span text:style-name="T161_26">.</text:span><text:span text:style-name="T161_27"><text:s/></text:span><text:span text:style-name="T161_28">Strong<text:s/>national<text:s/>and<text:s/>local<text:s/>capacity<text:s/>will<text:s/></text:span><text:span text:style-name="T161_29">also<text:s/>allow<text:s/>to<text:s/>rapidly<text:s/>mobilise<text:s/>and<text:s/>organise<text:s/>partners<text:s/>to<text:s/>assess<text:s/>behavioural<text:s/>drivers<text:s/>to<text:s/>inform<text:s/>and<text:s/>tailor<text:s/>effective<text:s/>responses.</text:span></text:p>
        </text:list-item>
      </text:list>
      <text:p text:style-name="P162"/>
      <text:p text:style-name="P163"/>
      <text:list text:style-name="LS2" xml:id="list15" text:continue-list="list12">
        <text:list-item>
          <text:p text:style-name="P164"><text:span text:style-name="T164_1">R</text:span><text:span text:style-name="T164_2">apid</text:span><text:span text:style-name="T164_3"><text:s/>integration<text:s/>of<text:s/>vaccine<text:s/>promotion<text:s/>into<text:s/>hygiene<text:s/>messaging<text:s/></text:span><text:span text:style-name="T164_4">was<text:s/>made<text:s/>possible<text:s/>by<text:s/></text:span><text:span text:style-name="T164_5">effective<text:s/>collaboration<text:s/>and<text:s/>data<text:s/>sharing<text:s/></text:span><text:span text:style-name="T164_6">a</text:span><text:span text:style-name="T164_7">cross<text:s/>academic,<text:s/></text:span><text:span text:style-name="T164_8">UN<text:s/>and<text:s/>implementing</text:span><text:span text:style-name="T164_9"><text:s/>partners</text:span><text:span text:style-name="T164_10">.<text:s/></text:span><text:span text:style-name="T164_11">Bringing<text:s/>together<text:s/>Vaccine<text:s/>data<text:s/></text:span><text:span text:style-name="T164_12">(Vaccine<text:s/>Confidence<text:s/>Project)<text:s/></text:span><text:span text:style-name="T164_13">with<text:s/></text:span><text:span text:style-name="T164_14">expertise<text:s/>on<text:s/>data<text:s/>sharing<text:s/>agreement<text:s/>(VaccineDataCoLab)</text:span><text:span text:style-name="T164_15"><text:s/>and<text:s/>data<text:s/>visualisation<text:s/></text:span><text:span text:style-name="T164_16">enabled<text:s/>rapid<text:s/>understanding<text:s/>of<text:s/>vaccine<text:s/>coverage<text:s/>and<text:s/>behavioural<text:s/>insights<text:s/>into<text:s/>levers<text:s/>of<text:s/>change</text:span><text:span text:style-name="T164_17">.</text:span></text:p>
        </text:list-item>
      </text:list>
      <text:p text:style-name="P165"/>
      <text:list text:style-name="LS2" xml:id="list16" text:continue-list="list12">
        <text:list-item>
          <text:p text:style-name="P166"><text:span text:style-name="T166_1">The<text:s/>integration<text:s/>of<text:s/>hygiene<text:s/>into<text:s/>routine<text:s/>immunisation<text:s/>campaigns<text:s/>is<text:s/>a<text:s/>hugely<text:s/>effective<text:s/>way<text:s/>of<text:s/>reaching<text:s/>mothers<text:s/>and<text:s/>great<text:s/>example<text:s/>of<text:s/>integration<text:s/>across<text:s/>sectors</text:span><text:span text:style-name="T166_2">.<text:s/>Although<text:s/>not<text:s/>directly<text:s/>funded<text:s/>by<text:s/>this<text:s/>programme,<text:s/>Wateraid<text:s/>in<text:s/>Nepal<text:s/>estimate<text:s/>that<text:s/>by<text:s/>rolling<text:s/>this<text:s/>out<text:s/>in<text:s/>7<text:s/>provinces,<text:s/>550,000<text:s/>mothers<text:s/>have<text:s/>benefitted.<text:s/>Before<text:s/>routine<text:s/>immunisation<text:s/>sessions,<text:s/>mothers/guardians<text:s/>attending<text:s/>childhood<text:s/>immunisation<text:s/>receive<text:s/>30<text:s/>minutes<text:s/>of<text:s/>hygiene<text:s/>promotion<text:s/>facilitated<text:s/>by<text:s/>the<text:s/>vaccinators.<text:s/></text:span></text:p>
        </text:list-item>
      </text:list>
      <text:p text:style-name="P167"/>
      <text:p text:style-name="P168"/>
      <text:list text:style-name="LS2" xml:id="list17" text:continue-list="list12">
        <text:list-item>
          <text:p text:style-name="P169"><text:span text:style-name="T169_1">For<text:s/>FCDO:<text:s/></text:span><text:span text:style-name="T169_2">A</text:span><text:span text:style-name="T169_3">dding<text:s/>two<text:s/>partners<text:s/>to<text:s/>the<text:s/>programme<text:s/>enriched<text:s/>exchange,<text:s/>collaboration</text:span><text:span text:style-name="T169_4"><text:s/>and<text:s/>programme<text:s/>relevance</text:span><text:span text:style-name="T169_5">,<text:s/>but<text:s/>also<text:s/>made<text:s/>the<text:s/>programme<text:s/>structure<text:s/>and<text:s/>management<text:s/>more<text:s/>complex</text:span><text:span text:style-name="T169_6">.<text:s/></text:span><text:span text:style-name="T169_7">The<text:s/>additional<text:s/>coordination</text:span><text:span text:style-name="T169_8"><text:s/>efforts<text:s/>and<text:s/>time<text:s/>needed<text:s/>to<text:s/>connect<text:s/>stakeholders<text:s/>was<text:s/>mitigated<text:s/>by<text:s/>c</text:span><text:span text:style-name="T169_9">ontinuing<text:s/>strong<text:s/>collaboration<text:s/>between<text:s/>the<text:s/>Research<text:s/>and<text:s/>Evidence<text:s/></text:span><text:span text:style-name="T169_10">Department<text:s/>and<text:s/>Global<text:s/>Health<text:s/>Directorate</text:span><text:span text:style-name="T169_11">.</text:span></text:p>
        </text:list-item>
      </text:list>
      <text:p text:style-name="P170"/>
      <text:list text:style-name="LS2" xml:id="list18" text:continue-list="list12">
        <text:list-item>
          <text:p text:style-name="P171"><text:span text:style-name="T171_1">Aligning<text:s/>the<text:s/>learning<text:s/></text:span><text:span text:style-name="T171_2">topics</text:span><text:span text:style-name="T171_3"><text:s/></text:span><text:span text:style-name="T171_4">with<text:s/>topical<text:s/></text:span><text:span text:style-name="T171_5">issues</text:span><text:span text:style-name="T171_6"><text:s/></text:span><text:span text:style-name="T171_7">of<text:s/>interest</text:span><text:span text:style-name="T171_8"><text:s/>across<text:s/>behavioural<text:s/>science</text:span><text:span text:style-name="T171_9"><text:s/>and</text:span><text:span text:style-name="T171_10"><text:s/>behaviour<text:s/>change<text:s/></text:span><text:span text:style-name="T171_11">action</text:span><text:span text:style-name="T171_12"><text:s/></text:span><text:span text:style-name="T171_13">through<text:s/>the<text:s/>COVID-19<text:s/>Behaviour<text:s/>Change<text:s/>Forum</text:span><text:span text:style-name="T171_14"><text:s/></text:span><text:span text:style-name="T171_15">has<text:s/>maintained<text:s/>strong<text:s/>cross-sector<text:s/>multi-stakeholder<text:s/>engagement,<text:s/></text:span><text:span text:style-name="T171_16">dialogue<text:s/>and<text:s/>learning.</text:span></text:p>
        </text:list-item>
      </text:list>
      <text:p text:style-name="P172"><text:span text:style-name="T172_1">Recommendations:</text:span></text:p>
      <text:list text:style-name="LS3" xml:id="list19">
        <text:list-item>
          <text:p text:style-name="P173"><text:span text:style-name="T173_1">Uptake<text:s/>of<text:s/>handwashing<text:s/>with<text:s/>soap<text:s/>increased<text:s/>rapidly<text:s/>with<text:s/>the<text:s/>onset<text:s/>on<text:s/>COVID-19,<text:s/>but<text:s/>also<text:s/>reduced<text:s/>rapidly<text:s/>once<text:s/>the<text:s/>perceived<text:s/>risk<text:s/>waned.<text:s/>Deliberate<text:s/>and<text:s/>sustained<text:s/>action<text:s/>is<text:s/>needed<text:s/>to<text:s/>maintain<text:s/>effective<text:s/>hygiene<text:s/>in<text:s/>communities<text:s/>and<text:s/>in<text:s/>public<text:s/>places.<text:s/></text:span></text:p>
        </text:list-item>
      </text:list>
      <text:p text:style-name="P174"/>
      <text:list text:style-name="LS3" xml:id="list20" text:continue-list="list19">
        <text:list-item>
          <text:p text:style-name="P175"><text:span text:style-name="T175_1">Data<text:s/>from<text:s/>121<text:s/>countries,<text:s/>reported<text:s/>through<text:s/>the<text:s/></text:span><text:span text:style-name="T175_2">UN</text:span><text:span text:style-name="T175_3"><text:s/></text:span><text:span text:style-name="T175_4">GLAAS</text:span><text:span text:style-name="T175_5"><text:s/>report,<text:s/>highlights<text:s/>that<text:s/></text:span><text:span text:style-name="T175_6">that<text:s/></text:span><text:span text:style-name="T175_7">just<text:s/>over<text:s/></text:span><text:span text:style-name="T175_8">80%<text:s/>of<text:s/></text:span><text:span text:style-name="T175_9">countries<text:s/></text:span><text:span text:style-name="T175_10">address<text:s/>hand<text:s/>hygiene<text:s/>in<text:s/>WASH<text:s/>policies<text:s/>and<text:s/>plans</text:span><text:span text:style-name="T175_11">,<text:s/>but<text:s/>less<text:s/></text:span><text:span text:style-name="T175_12">half<text:s/>have<text:s/>national<text:s/>targets</text:span><text:span text:style-name="T175_13"><text:s/>and<text:s/>on</text:span><text:span text:style-name="T175_14">ly</text:span><text:span text:style-name="T175_15"><text:s/>38%<text:s/>have<text:s/>a<text:s/>financial<text:s/>plan<text:s/>to<text:s/>achieve<text:s/>universal<text:s/>hand<text:s/>hygiene.<text:s/></text:span><text:span text:style-name="T175_16">Further<text:s/></text:span><text:span text:style-name="T175_17">prioritisation<text:s/></text:span><text:span text:style-name="T175_18">of<text:s/></text:span><text:span text:style-name="T175_19">evidence</text:span><text:span text:style-name="T175_20">-based</text:span><text:span text:style-name="T175_21"><text:s/></text:span><text:span text:style-name="T175_22">effective<text:s/>hand<text:s/>hygiene<text:s/>interventions<text:s/></text:span><text:span text:style-name="T175_23">is<text:s/>needed.<text:s/></text:span><text:span text:style-name="T175_24">Strengthening<text:s/>the<text:s/>systems</text:span><text:span text:style-name="T175_25"><text:s/>(policies,<text:s/>financing</text:span><text:span text:style-name="T175_26">,<text:s/>partnerships)<text:s/>is</text:span><text:span text:style-name="T175_27"><text:s/></text:span><text:span text:style-name="T175_28">needed<text:s/>for<text:s/></text:span><text:span text:style-name="T175_29">effective</text:span><text:span text:style-name="T175_30"><text:s/>hygiene</text:span><text:span text:style-name="T175_31"><text:s/>in<text:s/>institutions<text:s/>and<text:s/>communities</text:span><text:span text:style-name="T175_32"><text:s/></text:span><text:span text:style-name="T175_33">to<text:s/>strengthen</text:span><text:span text:style-name="T175_34"><text:s/>resilience<text:s/>to<text:s/>disease<text:s/>outbreaks<text:s/></text:span><text:span text:style-name="T175_35">and<text:s/></text:span><text:span text:style-name="T175_36">should<text:s/>continue<text:s/></text:span><text:span text:style-name="T175_37">as</text:span><text:span text:style-name="T175_38"><text:s/>part<text:s/>of<text:s/>new<text:s/></text:span><text:span text:style-name="T175_39">FCDO<text:s/></text:span><text:span text:style-name="T175_40">WASH<text:s/>Systems<text:s/>for<text:s/>Health<text:s/>programme.</text:span></text:p>
        </text:list-item>
      </text:list>
      <text:p text:style-name="P176"/>
      <text:list text:style-name="LS3" xml:id="list21" text:continue-list="list19">
        <text:list-item>
          <text:p text:style-name="P177"><text:span text:style-name="T177_1">Keeping<text:s/></text:span><text:span text:style-name="T177_2">FCDO<text:s/></text:span><text:span text:style-name="T177_3">programme<text:s/>st</text:span><text:span text:style-name="T177_4">ructures<text:s/>simple</text:span><text:span text:style-name="T177_5"><text:s/></text:span><text:span text:style-name="T177_6">will<text:s/>help<text:s/>ensure<text:s/>that<text:s/>programme<text:s/>teams<text:s/>can<text:s/>focus<text:s/></text:span><text:span text:style-name="T177_7">their<text:s/>efforts<text:s/>on<text:s/>programme<text:s/>effectiveness.<text:s/></text:span></text:p>
        </text:list-item>
      </text:list>
      <text:p text:style-name="P178"/>
      <text:list text:style-name="LS3" xml:id="list22" text:continue-list="list19">
        <text:list-item>
          <text:p text:style-name="P179"><text:span text:style-name="T179_1">Beyond<text:s/>this<text:s/>partnership,<text:s/></text:span><text:span text:style-name="T179_2">maintain</text:span><text:span text:style-name="T179_3"><text:s/></text:span><text:span text:style-name="T179_4">regular<text:s/>en</text:span><text:span text:style-name="T179_5">gagement<text:s/>and<text:s/></text:span><text:span text:style-name="T179_6">collaborat</text:span><text:span text:style-name="T179_7">ion<text:s/></text:span><text:span text:style-name="T179_8">between</text:span><text:span text:style-name="T179_9"><text:s/>Unilever<text:s/></text:span><text:span text:style-name="T179_10">and<text:s/>FCDO<text:s/></text:span><text:span text:style-name="T179_11">on<text:s/></text:span><text:span text:style-name="T179_12">areas<text:s/>of<text:s/>continued<text:s/>mutual<text:s/>interest</text:span><text:span text:style-name="T179_13">.<text:s/></text:span><text:span text:style-name="T179_14">Ensure<text:s/>lessons<text:s/>inform<text:s/>any<text:s/>future<text:s/>partnership<text:s/></text:span><text:span text:style-name="T179_15">in<text:s/>the<text:s/>WASH<text:s/>sector</text:span><text:span text:style-name="T179_16"><text:s/></text:span><text:span text:style-name="T179_17">and</text:span><text:span text:style-name="T179_18"><text:s/></text:span><text:span text:style-name="T179_19">humanitarian<text:s/></text:span><text:span text:style-name="T179_20">response</text:span><text:span text:style-name="T179_21">,<text:s/>including<text:s/>to<text:s/>rapidly<text:s/>mobilise<text:s/>and<text:s/>deploy<text:s/>an<text:s/>effective<text:s/>response.</text:span></text:p>
        </text:list-item>
      </text:list>
      <text:p text:style-name="P180"/>
      <text:list text:style-name="LS3" xml:id="list23" text:continue-list="list19">
        <text:list-item>
          <text:p text:style-name="P181"><text:span text:style-name="T181_1">To<text:s/>capture<text:s/>learning</text:span><text:span text:style-name="T181_2"><text:s/>and<text:s/>insights<text:s/>from<text:s/>HBCC<text:s/>partners<text:s/>and<text:s/>the<text:s/>Hygiene</text:span><text:span text:style-name="T181_3"><text:s/>Hub</text:span><text:span text:style-name="T181_4">,<text:s/>including<text:s/>from<text:s/>the<text:s/>process<text:s/>and<text:s/>outcome<text:s/>evaluations<text:s/>to<text:s/>inform<text:s/>wider<text:s/>stakeholders<text:s/>and<text:s/></text:span><text:span text:style-name="T181_5">the<text:s/>Project<text:s/>Completion<text:s/>Report</text:span><text:span text:style-name="T181_6">.<text:s/></text:span><text:span text:style-name="T181_7"><text:s/></text:span></text:p>
        </text:list-item>
      </text:list>
      <text:p text:style-name="P182"/>
      <text:h text:style-name="P183" text:outline-level="2"><text:span text:style-name="T183_1">B:<text:s/>THEORY<text:s/>OF<text:s/>CHANGE<text:s/>AND<text:s/>PROGRESS<text:s/>TOWARDS<text:s/>OUTCOMES</text:span><text:span text:style-name="T183_2"><text:s/></text:span></text:h>
      <text:p text:style-name="P184"/>
      <text:p text:style-name="P185"><text:span text:style-name="T185_1">Summarise<text:s/>the<text:s/>programme’s<text:s/></text:span><text:span text:style-name="T185_2"><text:a xlink:type="simple" xlink:href="https://fcogovuk.sharepoint.com/teams/prof/_layouts/15/Doc.aspx?OR=teams&amp;action=edit&amp;sourcedoc=%7bE730D961-222B-456A-A1B3-DE32308F404E%7d"><text:span text:style-name="T185_3">theory<text:s/>of<text:s/>change</text:span></text:a></text:span><text:span text:style-name="T185_4">,<text:s/>including<text:s/>any<text:s/>changes<text:s/>to<text:s/>outcome<text:s/>and<text:s/>impact<text:s/>indicators<text:s/>from<text:s/>the<text:s/>original<text:s/>business<text:s/>case.<text:s/></text:span></text:p>
      <text:p text:style-name="P186"/>
      <text:p text:style-name="P187"><text:span text:style-name="T187_1">The<text:s/>theory<text:s/>of<text:s/>change<text:s/>was<text:s/></text:span><text:span text:style-name="T187_2">updated<text:s/>to<text:s/>reflect<text:s/>the<text:s/>changes<text:s/></text:span><text:span text:style-name="T187_3">made<text:s/>as<text:s/>part<text:s/>of<text:s/></text:span><text:span text:style-name="T187_4">the<text:s/>extension</text:span><text:span text:style-name="T187_5"><text:s/>and<text:s/>detailed<text:s/>in</text:span><text:span text:style-name="T187_6"><text:s/>Section<text:s/>A<text:s/>of<text:s/>this<text:s/>review.</text:span><text:span text:style-name="T187_7"><text:s/>The<text:s/></text:span><text:span text:style-name="T187_8">overall<text:s/></text:span><text:span text:style-name="T187_9">impact</text:span><text:span text:style-name="T187_10"><text:s/>and<text:s/>outcome</text:span><text:span text:style-name="T187_11"><text:s/>statement</text:span><text:span text:style-name="T187_12">s</text:span><text:span text:style-name="T187_13"><text:s/>remain<text:s/>unchanged</text:span><text:span text:style-name="T187_14">,<text:s/>although<text:s/>a<text:s/>sub-outcome<text:s/></text:span><text:span text:style-name="T187_15">was<text:s/>added<text:s/></text:span><text:span text:style-name="T187_16">to<text:s/>reflect<text:s/>‘higher<text:s/>positive<text:s/>attitudes<text:s/>toward<text:s/>vaccination</text:span><text:span text:style-name="T187_17">.</text:span></text:p>
      <text:list text:style-name="LS22" xml:id="list24">
        <text:list-item>
          <text:p text:style-name="P188"><text:span text:style-name="T188_1">Impact</text:span><text:span text:style-name="T188_2">:</text:span><text:span text:style-name="T188_3"><text:s/></text:span><text:span text:style-name="T188_4">“Reduce<text:s/>mortality<text:s/>from<text:s/>COVID-19”.<text:s/></text:span></text:p>
        </text:list-item>
        <text:list-item>
          <text:p text:style-name="P189"><text:span text:style-name="T189_1">O</text:span><text:span text:style-name="T189_2">utcome</text:span><text:span text:style-name="T189_3">:</text:span><text:span text:style-name="T189_4"><text:s/></text:span><text:span text:style-name="T189_5">“People<text:s/>in<text:s/>targeted<text:s/>areas<text:s/>practice<text:s/>frequent<text:s/>handwashing<text:s/>with<text:s/>soap”</text:span><text:span text:style-name="T189_6">.<text:s/></text:span></text:p>
        </text:list-item>
      </text:list>
      <text:p text:style-name="P190"><text:span text:style-name="T190_1">The<text:s/>core<text:s/>logic<text:s/>of<text:s/>the<text:s/>theory<text:s/>of<text:s/>change<text:s/>is<text:s/></text:span><text:span text:style-name="T190_2">“</text:span><text:span text:style-name="T190_3">If<text:s/>people<text:s/>in<text:s/>LMICs<text:s/>have<text:s/>the<text:s/>knowledge<text:s/>and<text:s/>are<text:s/>motivated<text:s/>to<text:s/>practice<text:s/>target<text:s/>behaviours,<text:s/>that<text:s/>behaviour<text:s/>change<text:s/>interventions<text:s/>are<text:s/>effective,<text:s/>the<text:s/>environment<text:s/>in<text:s/>which<text:s/>they<text:s/>live<text:s/>is<text:s/>enabling<text:s/>and<text:s/>that<text:s/>hygiene<text:s/>products<text:s/>are<text:s/>available<text:s/>to<text:s/>practice<text:s/>frequent<text:s/>handwashing<text:s/>with<text:s/>soap,<text:s/>this<text:s/>will<text:s/>lead<text:s/>to<text:s/>the<text:s/>main<text:s/>outcome<text:s/>where<text:s/>people<text:s/>improve<text:s/>their<text:s/>handwashing<text:s/>practices</text:span><text:span text:style-name="T190_4">.”<text:s/></text:span><text:span text:style-name="T190_5">The<text:s/>same<text:s/>logic<text:s/>applies<text:s/>to<text:s/>vaccine<text:s/>uptake,<text:s/>where<text:s/>knowledge<text:s/>and<text:s/>willingness<text:s/>to<text:s/>take<text:s/>the<text:s/>vaccine,<text:s/>together<text:s/>with<text:s/>vaccine<text:s/>availability<text:s/>and<text:s/>an<text:s/>enabling<text:s/>environment<text:s/>(information<text:s/>on<text:s/>and<text:s/>ease<text:s/>of<text:s/>access,<text:s/>understanding<text:s/>of<text:s/>side<text:s/>effects<text:s/>amongst<text:s/>others)<text:s/>can<text:s/>lead<text:s/>to<text:s/>increased<text:s/>uptake.<text:s/></text:span><text:span text:style-name="T190_6">T</text:span><text:span text:style-name="T190_7">he</text:span><text:span text:style-name="T190_8"><text:s/>VaccineDataCoLab<text:s/></text:span><text:span text:style-name="T190_9">was<text:s/>added<text:s/></text:span><text:span text:style-name="T190_10">at<text:s/>the<text:s/>input<text:s/>level,<text:s/></text:span><text:span text:style-name="T190_11">with<text:s/>a<text:s/>corresponding<text:s/>output<text:s/>(6)<text:s/></text:span><text:span text:style-name="T190_12">and<text:s/>an<text:s/>additional<text:s/>sub-outcome.<text:s/>Vaccine<text:s/>uptake<text:s/>was<text:s/>also<text:s/>integrated<text:s/>into<text:s/>outputs<text:s/></text:span><text:span text:style-name="T190_13">one<text:s/>and<text:s/>two</text:span><text:span text:style-name="T190_14">.<text:s/></text:span><text:span text:style-name="T190_15">This<text:s/>is<text:s/>reflected<text:s/>in<text:s/>the<text:s/>updated<text:s/></text:span><text:span text:style-name="T190_16">diagram</text:span><text:span text:style-name="T190_17"><text:s/>below</text:span><text:span text:style-name="T190_18"><text:s/>(Figure<text:s/>1)</text:span><text:span text:style-name="T190_19">.</text:span></text:p>
      <text:p text:style-name="P191"/>
      <text:p text:style-name="P192"><text:span text:style-name="T192_1">Recent<text:s/>evidence</text:span><text:span text:style-name="T192_2"><text:s/></text:span><text:span text:style-name="T192_3">confirms<text:s/>the<text:s/>assumptions<text:s/>of<text:s/>the<text:s/>theory<text:s/>of<text:s/>change</text:span><text:span text:style-name="T192_4">.<text:s/></text:span><text:span text:style-name="T192_5">A</text:span><text:span text:style-name="T192_6"><text:s/></text:span><text:span text:style-name="T192_7">systematic<text:s/>review<text:s/>and<text:s/></text:span><text:span text:style-name="T192_8">a</text:span><text:span text:style-name="T192_9"><text:s/>meta-analysis<text:s/>published<text:s/></text:span><text:span text:style-name="T192_10">in<text:s/>April<text:s/>2023</text:span><text:span text:style-name="T192_11"><text:note text:note-class="footnote"><text:note-citation/><text:note-body><text:p text:style-name="P193"><text:span text:style-name="T193_1"><text:s/></text:span><text:span text:style-name="T193_2">Sharma<text:s/>Waddington<text:s/>H,<text:s/>Masset<text:s/>E,<text:s/>Bick<text:s/>S,<text:s/>Cairncross<text:s/>S<text:s/>(2023)<text:s/>Impact<text:s/>on<text:s/>childhood<text:s/>mortality<text:s/>of<text:s/>interventions<text:s/>to<text:s/>improve<text:s/>drinking<text:s/>water,<text:s/>sanitation,<text:s/>and<text:s/>hygiene<text:s/>(WASH)<text:s/>to<text:s/>households:<text:s/>Systematic<text:s/>review<text:s/>and<text:s/>meta-analysis.<text:s/>PLoS<text:s/>Med<text:s/>20(4):<text:s/>e1004215.<text:s/></text:span><text:span text:style-name="T193_3"><text:a xlink:type="simple" xlink:href="https://doi.org/10.1371/journal.pmed.1004215"><text:span text:style-name="T193_4">https://doi.org/10.1371/journal.pmed.1004215</text:span></text:a></text:span><text:span text:style-name="T193_5"><text:s/>accessed<text:s/>05/05/23</text:span></text:p></text:note-body></text:note></text:span><text:span text:style-name="T193_6"><text:s/></text:span><text:span text:style-name="T193_7">suggest</text:span><text:span text:style-name="T193_8">s</text:span><text:span text:style-name="T193_9"><text:s/>that<text:s/>“significant<text:s/>contributions<text:s/>could<text:s/>be<text:s/>made<text:s/>to<text:s/>reducing<text:s/>the<text:s/>global<text:s/>disease<text:s/>burden<text:s/>in<text:s/>childhood<text:s/>from<text:s/>improvements<text:s/>in<text:s/>water<text:s/>supplies<text:s/>and<text:s/>community-wide<text:s/>sanitation<text:s/>where<text:s/>access<text:s/>is<text:s/>particularly<text:s/>inadequate,<text:s/>especially<text:s/>in<text:s/>sub-Saharan<text:s/>Africa<text:s/>and<text:s/>parts<text:s/>of<text:s/>South<text:s/>Asia.<text:s/>They<text:s/>also<text:s/>suggest<text:s/>that<text:s/></text:span><text:span text:style-name="T193_10">of<text:s/></text:span><text:span text:style-name="T193_11">hygiene<text:s/>interventions<text:s/>are<text:s/>effective<text:s/>where<text:s/>children’s<text:s/>carers<text:s/>have<text:s/>sufficient<text:s/>water<text:s/>to<text:s/>wash</text:span><text:span text:style-name="T193_12">.”</text:span><text:span text:style-name="T193_13"><text:s/></text:span><text:span text:style-name="T193_14">The<text:s/></text:span><text:span text:style-name="T193_15">study<text:s/>suggests<text:s/>that<text:s/>the<text:s/>greatest<text:s/></text:span><text:span text:style-name="T193_16">effect<text:s/>of<text:s/>WASH<text:s/>interventions<text:s/>on<text:s/>diarrhoea<text:s/>mortality<text:s/>among<text:s/>under<text:s/>5s</text:span><text:span text:style-name="T193_17">,<text:s/>a<text:s/>reduction<text:s/>of<text:s/>45%,<text:s/></text:span><text:span text:style-name="T193_18">occurs<text:s/></text:span><text:span text:style-name="T193_19">for<text:s/>communities<text:s/>with<text:s/>the<text:s/>lowest<text:s/>level<text:s/>of<text:s/>sanitation<text:s/>service,<text:s/>compared<text:s/>to<text:s/>those<text:s/>who<text:s/></text:span><text:span text:style-name="T193_20">already<text:s/>had<text:s/>improved<text:s/>WASH.<text:s/></text:span></text:p>
      <text:p text:style-name="P194"/>
      <text:p text:style-name="P195"><text:span text:style-name="T195_1">Recent<text:s/>estimates<text:s/>of<text:s/>annual<text:s/>ARI<text:s/>deaths<text:s/>attributable<text:s/>to<text:s/>inadequate<text:s/>hand<text:s/>hygiene<text:s/>range<text:s/>from<text:s/>270 000<text:s/>to<text:s/>370 000</text:span><text:span text:style-name="T195_2">,</text:span><text:span text:style-name="T195_3"><text:s/>in<text:s/>addition<text:s/>to<text:s/>165 000<text:s/>attributable<text:s/>deaths<text:s/>from<text:s/>diarrhoeal<text:s/>disease</text:span><text:span text:style-name="T195_4"><text:note text:note-class="footnote"><text:note-citation/><text:note-body><text:p text:style-name="P196"><text:span text:style-name="T196_1"><text:s/>Evidence<text:s/>quoted<text:s/>in<text:s/>“Ian<text:s/>Ross,<text:s/>Sarah<text:s/>Bick,<text:s/>Philip<text:s/>Ayieko,<text:s/>Robert<text:s/>Dreibelbis,<text:s/>Jennyfer<text:s/>Wolf,<text:s/>Matthew<text:s/>C<text:s/>Freeman,<text:s/>Elizabeth<text:s/>Allen,<text:s/>Michael<text:s/>Brauer,<text:s/>Oliver<text:s/>Cumming<text:s/>(2023),<text:s text:c="2"/>Effectiveness<text:s/>of<text:s/>handwashing<text:s/>with<text:s/>soap<text:s/>for<text:s/>preventing<text:s/>acute<text:s/>respiratory<text:s/>infections<text:s/>in<text:s/>low-income<text:s/>and<text:s/>middleincome<text:s/>countries:<text:s/>a<text:s/>systematic<text:s/>review<text:s/>and<text:s/>meta-analysis,<text:s/></text:span><text:span text:style-name="T196_2">DOI:https://doi.org/10.1016/S0140-6736(23)00021-1</text:span><text:span text:style-name="T196_3">,<text:s/>The<text:s/>Lancet”</text:span></text:p></text:note-body></text:note></text:span><text:span text:style-name="T196_4">.</text:span><text:span text:style-name="T196_5"><text:s/></text:span><text:span text:style-name="T196_6">N</text:span><text:span text:style-name="T196_7">ew<text:s/>evidence</text:span><text:span text:style-name="T196_8">,<text:s/>published<text:s/>in<text:s/></text:span><text:span text:style-name="T196_9">the<text:s/>Lancet<text:s/>in<text:s/></text:span><text:span text:style-name="T196_10">April<text:s/>2023</text:span><text:span text:style-name="T196_11"><text:note text:note-class="footnote"><text:note-citation/><text:note-body><text:p text:style-name="P197"><text:span text:style-name="T197_1"><text:s/>Ian<text:s/>Ross,<text:s/>Sarah<text:s/>Bick,<text:s/>Philip<text:s/>Ayieko,<text:s/>Robert<text:s/>Dreibelbis,<text:s/>Jennyfer<text:s/>Wolf,<text:s/>Matthew<text:s/>C<text:s/>Freeman,<text:s/>Elizabeth<text:s/>Allen,<text:s/>Michael<text:s/>Brauer,<text:s/>Oliver<text:s/>Cumming<text:s/>(2023),<text:s text:c="2"/>Effectiveness<text:s/>of<text:s/>handwashing<text:s/>with<text:s/>soap<text:s/>for<text:s/>preventing<text:s/>acute<text:s/>respiratory<text:s/>infections<text:s/>in<text:s/>low-income<text:s/>and<text:s/>middleincome<text:s/>countries:<text:s/>a<text:s/>systematic<text:s/>review<text:s/>and<text:s/>meta-analysis,<text:s/></text:span><text:span text:style-name="T197_2">DOI:https://doi.org/10.1016/S0140-6736(23)00021-1</text:span><text:span text:style-name="T197_3">,<text:s/>The<text:s/>Lancet</text:span></text:p></text:note-body></text:note></text:span><text:span text:style-name="T197_4"><text:s/>found<text:s/>that<text:s/></text:span><text:span text:style-name="T197_5">i</text:span><text:span text:style-name="T197_6">nterventions<text:s/>promoting<text:s/>handwashing<text:s/>with<text:s/>soap<text:s/>reduced<text:s/>ARI<text:s/>morbidity<text:s/>by<text:s/>about<text:s/>17%.</text:span><text:span text:style-name="T197_7"><text:s/>Such<text:s/>interventions<text:s/>are<text:s/>therefore<text:s/>an<text:s/>important<text:s/>means<text:s/>of<text:s/>preventing<text:s/>ARIs<text:s/>in<text:s/>LMICs,<text:s/>where<text:s/>83%<text:s/>of<text:s/>ARI<text:s/>mortality<text:s/>occurs.</text:span><text:span text:style-name="T197_8"><text:s/></text:span></text:p>
      <text:p text:style-name="P198"/>
      <text:p text:style-name="P199"><text:span text:style-name="T199_1">Programme<text:s/>level<text:s/>e</text:span><text:span text:style-name="T199_2">vidence<text:s/></text:span><text:span text:style-name="T199_3">reported<text:s/>from<text:s/>outcome<text:s/>monitoring<text:s/>data<text:s/>from<text:s/>Phase<text:s/>1<text:s/>of<text:s/>HBCC<text:s/>(and<text:s/>reported<text:s/>in<text:s/>last<text:s/>year’s<text:s/>annual<text:s/>review</text:span><text:span text:style-name="T199_4">)</text:span><text:span text:style-name="T199_5"><text:s/></text:span><text:span text:style-name="T199_6">showed<text:s/></text:span><text:span text:style-name="T199_7">that<text:s/></text:span><text:span text:style-name="T199_8">between<text:s/>57%<text:s/>and<text:s/>98%<text:s/>of<text:s/>the<text:s/>targeted<text:s/>population<text:s/>were<text:s/>practicing<text:s/>correct<text:s/>handwashing<text:s/>with<text:s/>soap<text:s/>after<text:s/>the<text:s/>intervention.</text:span><text:span text:style-name="T199_9"><text:s/>It<text:s/>also<text:s/>reported<text:s/>that<text:s/></text:span><text:span text:style-name="T199_10">when<text:s/>handwashing<text:s/>infrastructure<text:s/>and<text:s/>soap<text:s/>were<text:s/>present,<text:s/></text:span><text:span text:style-name="T199_11">handwashing<text:s/>practice<text:s/>increase<text:s/>by<text:s/>15%.</text:span></text:p>
      <text:p text:style-name="P200"/>
      <text:p text:style-name="P201"><text:span text:style-name="T201_1">Further<text:s/>to<text:s/>the<text:s/>evidence<text:s/>presented<text:s/>above,</text:span><text:span text:style-name="T201_2"><text:s/>FCDO<text:s/>funding</text:span><text:span text:style-name="T201_3"><text:s/>to<text:s/>the<text:s/>LSHTM</text:span><text:span text:style-name="T201_4"><text:s/></text:span><text:span text:style-name="T201_5">support<text:s/>further<text:s/>work<text:s/>on<text:s/>developing<text:s/>evidence<text:s/>on</text:span><text:span text:style-name="T201_6"><text:s/>the<text:s/>effectiveness<text:s/>of<text:s/>handwashing<text:s/>at<text:s/></text:span><text:span text:style-name="T201_7">critical<text:s/>times<text:s/>during<text:s/>the<text:s/>day,<text:s/></text:span><text:span text:style-name="T201_8">and<text:s/></text:span><text:span text:style-name="T201_9">insights<text:s/>into<text:s/></text:span><text:span text:style-name="T201_10">which</text:span><text:span text:style-name="T201_11"><text:s/></text:span><text:span text:style-name="T201_12">types</text:span><text:span text:style-name="T201_13"><text:s/>hand<text:s/>washing<text:s/></text:span><text:span text:style-name="T201_14">interventions<text:s/>lead<text:s/>to<text:s/>more<text:s/>successful<text:s/>health<text:s/>outcomes<text:s/></text:span><text:span text:style-name="T201_15">and</text:span><text:span text:style-name="T201_16"><text:s/></text:span><text:span text:style-name="T201_17">sustained<text:s/>hand<text:s/>hygiene<text:s/>practices</text:span><text:span text:style-name="T201_18">.<text:s/></text:span></text:p>
      <text:p text:style-name="P202"/>
      <text:p text:style-name="P203"><text:span text:style-name="T203_1">The<text:s/>Vaccine<text:s/>Data<text:s/>CoLab<text:s/>theorises<text:s/>that<text:s/>by<text:s/>testing<text:s/>ideas<text:s/>and<text:s/>collaborating<text:s/>to<text:s/>fill<text:s/>strategic<text:s/>gaps<text:s/>about<text:s/>data<text:s/>use<text:s/>at<text:s/>country<text:s/>level,<text:s/>and<text:s/>building<text:s/>data<text:s/>partnerships<text:s/>globally,<text:s/>we<text:s/>can<text:s/>improve<text:s/>how<text:s/>data<text:s/>is<text:s/>used<text:s/>in<text:s/>decision<text:s/>making<text:s/>to<text:s/>increase<text:s/>vaccine<text:s/>uptake.<text:s/>A<text:s/>nuanced<text:s/>shift<text:s/>is<text:s/>widening<text:s/>intention<text:s/>from<text:s/>C</text:span><text:span text:style-name="T203_2">OVID-</text:span><text:span text:style-name="T203_3">19<text:s/>vaccine<text:s/>hesitancy<text:s/>to<text:s/>health<text:s/>systems<text:s/>resilience,<text:s/>aligning<text:s/>with<text:s/>how<text:s/>governments<text:s/>now<text:s/>see<text:s/>and<text:s/>allocate<text:s/>resources<text:s/>for<text:s/>vaccine<text:s/>data<text:s/>strengthening.<text:s/></text:span></text:p>
      <text:p text:style-name="P204"><text:span text:style-name="T204_1"><text:s/></text:span></text:p>
      <text:p text:style-name="P205"><text:span text:style-name="T205_1">The<text:s/>Vaccine<text:s/>Data<text:s/>CoLab<text:s/>is<text:s/>now<text:s/>defining<text:s/>country-level<text:s/>portfolio<text:s/>assumptions,<text:s/>based<text:s/>on<text:s/>feedback<text:s/>from<text:s/>country<text:s/>stakeholders.<text:s/>Testing<text:s/>these<text:s/>may<text:s/>result<text:s/>in<text:s/>shifts<text:s/>to<text:s/>the<text:s/>overall<text:s/>Theory<text:s/>of<text:s/>Change.<text:s/></text:span></text:p>
      <text:p text:style-name="P206"/>
      <text:p text:style-name="P207"><draw:frame svg:x="0cm" svg:y="0cm" svg:width="17.926cm" svg:height="10.4cm" draw:style-name="FR1" text:anchor-type="as-char" draw:z-index="0"><draw:image xlink:href="Pictures/image1.png" xlink:type="simple" xlink:show="embed" xlink:actuate="onLoad"/></draw:frame></text:p>
      <text:p text:style-name="P208"/>
      <text:p text:style-name="P209"><text:span text:style-name="T209_1">Figure<text:s/>1</text:span><text:span text:style-name="T209_2">:<text:s/>Summary<text:s/>Theory<text:s/>of<text:s/>Change<text:s/>showing<text:s/>updates<text:s/>for<text:s/>extension<text:s/>period</text:span></text:p>
      <text:p text:style-name="P210"/>
      <text:p text:style-name="P211"><text:span text:style-name="T211_1">The<text:s/>logframe<text:s/>includes<text:s/>an<text:s/>additional<text:s/>output<text:s/>(7)<text:s/>on<text:s/>Oxygen<text:s/>“Accelerated<text:s/>and<text:s/>sustained<text:s/>access<text:s/>to<text:s/></text:span><text:span text:style-name="T211_2">‘</text:span><text:span text:style-name="T211_3">fit<text:s/>for<text:s/>purpose</text:span><text:span text:style-name="T211_4">’</text:span><text:span text:style-name="T211_5"><text:s/>oxygen<text:s/>concentrators<text:s/>in<text:s/>underserved<text:s/>health<text:s/>centr</text:span><text:span text:style-name="T211_6">e</text:span><text:span text:style-name="T211_7">s<text:s/>and<text:s/>hospitals”.<text:s text:c="2"/></text:span><text:bookmark-start text:name="_Hlk133586226"/><text:span text:style-name="T211_8">The<text:s/>Oxygen<text:s/>CoLab<text:s/>theorises<text:s/>that<text:s/>the<text:s/>oxygen<text:s/>concentrator,<text:s/>used<text:s/>appropriately,<text:s/>can<text:s/>complement<text:s/>existing<text:s/>Oxygen<text:s/>delivery<text:s/>systems<text:s/>to<text:s/>ensure<text:s/>that<text:s/>reliable<text:s/>oxygen<text:s/>is<text:s/>accessible<text:s/>and<text:s/>affordable<text:s/>to<text:s/>patients<text:s/>at<text:s/>the<text:s/>time<text:s/>and<text:s/>place<text:s/>of<text:s/>need.<text:s/>The<text:s/>key<text:s/>causal<text:s/>assumptions<text:s/>are<text:s/>either<text:s/>holding<text:s/>true<text:s/>or<text:s/>are<text:s/></text:span><text:span text:style-name="T211_9">in<text:s/>the<text:s/>midst<text:s/>of</text:span><text:span text:style-name="T211_10"><text:s/>being<text:s/>tested,<text:s/>and<text:s/>no<text:s/>major<text:s/>changes<text:s/>are<text:s/>needed<text:s/>to<text:s/>strategy<text:s/>right<text:s/>now.<text:s text:c="2"/></text:span></text:p>
      <text:p text:style-name="P212"><text:span text:style-name="T212_1"><text:s/></text:span></text:p>
      <text:p text:style-name="P213"><text:span text:style-name="T213_1">The<text:s/></text:span><text:span text:style-name="T213_2">Oxygen</text:span><text:span text:style-name="T213_3"><text:s/></text:span><text:span text:style-name="T213_4">CoLab<text:s/>shifted<text:s/>the<text:s/>priority<text:s/>of<text:s/>the<text:s/>planned<text:s/>work<text:s/>streams,<text:s/>delaying<text:s/>a<text:s/>payment<text:s/>to<text:s/>UNICEF<text:s/>to<text:s/>bring<text:s/>forward<text:s/>lab<text:s/>testing,<text:s/>to<text:s/>seize<text:s/>an<text:s/>opportunity<text:s/>to<text:s/>align<text:s/>more<text:s/>closely<text:s/>with<text:s/>UNICEF’s<text:s/>oxygen<text:s/>concentrator<text:s/>procurement<text:s/>timeline<text:s/>(March<text:s/>2024),<text:s/>and<text:s/>made<text:s/>minor<text:s/>adjustments<text:s/>to<text:s/>activities<text:s/>when<text:s/>some<text:s/>operational<text:s/>assumptions<text:s/>(e.g.<text:s/>resources<text:s/>available<text:s/>in<text:s/>the<text:s/>contract<text:s/>timeframe)<text:s/>proved<text:s/>untrue.<text:s/></text:span></text:p>
      <text:p text:style-name="P214"><text:bookmark-end text:name="_Hlk133586226"/></text:p>
      <text:p text:style-name="P215"><text:span text:style-name="T215_1">Describe<text:s/>where<text:s/>the<text:s/>programme<text:s/>is<text:s/>on/off<text:s/>track<text:s/>to<text:s/>contribute<text:s/>to<text:s/>the<text:s/>expected<text:s/></text:span><text:span text:style-name="T215_2">outcome</text:span><text:span text:style-name="T215_3">s<text:s/>and<text:s/>impact.<text:s/>What<text:s/>action<text:s/>is<text:s/>planned<text:s/>in<text:s/></text:span><text:span text:style-name="T215_4">the<text:s/>year<text:s/>ahead?</text:span><text:span text:style-name="T215_5"><text:s/></text:span><text:span text:style-name="T215_6"><text:s/></text:span></text:p>
      <text:p text:style-name="P216"/>
      <text:p text:style-name="P217"><text:span text:style-name="T217_1">New<text:s/>evidence<text:s/>helps<text:s/>corroborate<text:s/>assumptions<text:s/>in<text:s/></text:span><text:span text:style-name="T217_2">the<text:s/></text:span><text:span text:style-name="T217_3">theory</text:span><text:span text:style-name="T217_4"><text:s/>of<text:s/></text:span><text:span text:style-name="T217_5">change</text:span><text:span text:style-name="T217_6"><text:s/>that<text:s/>access<text:s/>to<text:s/>water<text:s/>and<text:s/>a<text:s/>handwashing<text:s/>facility,<text:s/>with<text:s/>soap<text:s/>and<text:s/></text:span><text:span text:style-name="T217_7">hygiene<text:s/></text:span><text:span text:style-name="T217_8">promotion<text:s/>and<text:s/>evidence-based<text:s/>behaviour<text:s/>change<text:s/>interventions<text:s/>are<text:s/>likely<text:s/>to<text:s/>increase<text:s/>handwashing</text:span><text:span text:style-name="T217_9">.<text:s/>This<text:s/>is<text:s/>likely<text:s/></text:span><text:span text:style-name="T217_10">to<text:s/></text:span><text:span text:style-name="T217_11">contribute<text:s/>to<text:s/>the<text:s/>reduction<text:s/>in<text:s/>ARIs<text:s/>and<text:s/>diarrhoeal<text:s/>disease</text:span><text:span text:style-name="T217_12">.<text:s/>Programme<text:s/>level<text:s/>monitoring<text:s/>data<text:s/></text:span><text:span text:style-name="T217_13">under<text:s/>Phase<text:s/>1</text:span><text:span text:style-name="T217_14"><text:s/>reported</text:span><text:span text:style-name="T217_15"><text:s/>an<text:s/>increase<text:s/>in<text:s/>hand<text:s/>washing<text:s/></text:span><text:span text:style-name="T217_16">as<text:s/>a<text:s/>result<text:s/>of</text:span><text:span text:style-name="T217_17"><text:s/>the<text:s/>intervention.<text:s/>On<text:s/>this<text:s/>basis,<text:s/>and<text:s/>in<text:s/>addition<text:s/>to<text:s/>the<text:s/></text:span><text:span text:style-name="T217_18">st</text:span><text:span text:style-name="T217_19">rong<text:s/>delivery<text:s/></text:span><text:span text:style-name="T217_20">against<text:s/>outputs</text:span><text:span text:style-name="T217_21"><text:s/></text:span><text:span text:style-name="T217_22">in<text:s/>phase</text:span><text:span text:style-name="T217_23"><text:s/>2</text:span><text:span text:style-name="T217_24">,<text:s/></text:span><text:span text:style-name="T217_25">it<text:s/>is<text:s/>likely<text:s/>that<text:s/></text:span><text:span text:style-name="T217_26">the<text:s/>intervention<text:s/></text:span><text:span text:style-name="T217_27">is<text:s/>on<text:s/>track<text:s/>to</text:span><text:span text:style-name="T217_28"><text:s/></text:span><text:span text:style-name="T217_29">contribu</text:span><text:span text:style-name="T217_30">te</text:span><text:span text:style-name="T217_31"><text:s/>to<text:s/>the<text:s/>expected<text:s/>outcomes<text:s/>and<text:s/>impact.<text:s/></text:span><text:span text:style-name="T217_32">Evidence</text:span><text:span text:style-name="T217_33"><text:s/>that<text:s/>the<text:s/>intervention<text:s/>will<text:s/>lead<text:s/>to</text:span><text:span text:style-name="T217_34"><text:s/>higher<text:s/>positive<text:s/></text:span><text:span text:style-name="T217_35">attitudes<text:s/>towards<text:s/>vaccination<text:s/>is<text:s/>not<text:s/>yet<text:s/>available.<text:s/>However,<text:s/>initial<text:s/></text:span><text:span text:style-name="T217_36">analyses</text:span><text:span text:style-name="T217_37"><text:s/>show<text:s/>that</text:span><text:span text:style-name="T217_38"><text:s/>opportunities<text:s/></text:span><text:span text:style-name="T217_39">exist<text:s/>for<text:s/>change</text:span><text:span text:style-name="T217_40"><text:s/>in<text:s/>population<text:s/>groups<text:s/>where<text:s/>there<text:s/>is<text:s/>willingness<text:s/>to<text:s/>take<text:s/>the<text:s/>vaccine.<text:s/></text:span><text:span text:style-name="T217_41"><text:s/></text:span><text:span text:style-name="T217_42">Some<text:s/>partners</text:span><text:span text:style-name="T217_43">,<text:s/>such<text:s/>as<text:s/></text:span><text:span text:style-name="T217_44">Population<text:s/>Services<text:s/>International<text:s/>(</text:span><text:span text:style-name="T217_45">PSI</text:span><text:span text:style-name="T217_46">)</text:span><text:span text:style-name="T217_47">,<text:s/>combined<text:s/></text:span><text:span text:style-name="T217_48">information<text:s/>on<text:s/></text:span><text:span text:style-name="T217_49">vaccine<text:s/>acceptance</text:span><text:span text:style-name="T217_50"><text:s/>with<text:s/>information<text:s/>about<text:s/>vaccine<text:s/>locations<text:s/>using<text:s/>a<text:s/>newly<text:s/>developed<text:s/>vaccine<text:s/>locator<text:s/>app,<text:s/>or<text:s/>combining<text:s/>with<text:s/>mobile<text:s/>vaccination<text:s/>clinics.<text:s/></text:span></text:p>
      <text:p text:style-name="P218"/>
      <text:p text:style-name="P219"><text:span text:style-name="T219_1">New<text:s/>monitoring<text:s/>data<text:s/></text:span><text:span text:style-name="T219_2">on<text:s/>HBCC<text:s/></text:span><text:span text:style-name="T219_3">Phase<text:s/>2<text:s/></text:span><text:span text:style-name="T219_4">will<text:s/>be<text:s/>available<text:s/>by<text:s/>August<text:s/>2023,<text:s/>when<text:s/>final<text:s/>monitoring<text:s/>data<text:s/>sets<text:s/>are<text:s/>available<text:s/>and<text:s/>analyzed<text:s/>as<text:s/>part<text:s/>of<text:s/>an<text:s/>outcome<text:s/>evaluation<text:s/>by<text:s/>the<text:s/>LSHTM.<text:s/>A<text:s/>refresh<text:s/>of<text:s/>the<text:s/>process<text:s/>evaluation<text:s/>will<text:s/>also<text:s/></text:span><text:span text:style-name="T219_5">provide<text:s/>updated<text:s/>results</text:span><text:span text:style-name="T219_6">.</text:span><text:span text:style-name="T219_7"><text:s/></text:span></text:p>
      <text:p text:style-name="P220"/>
      <text:p text:style-name="P221"><text:span text:style-name="T221_1">The<text:s/>Oxygen<text:s/>CoLab<text:s/>is<text:s/>on<text:s/>track<text:s/>to<text:s/>achieve<text:s/>the<text:s/>intended<text:s/>impact,<text:s/>with<text:s/>no<text:s/>known<text:s/>reasons<text:s/>for<text:s/>course<text:s/>correction<text:s/>in<text:s/>the<text:s/>next<text:s/>year.<text:s/>The<text:s/>Vaccine<text:s/>Data<text:s/>CoLab<text:s/>is<text:s/>also<text:s/>on<text:s/>track<text:s/>to<text:s/>achieve<text:s/>impact,<text:s/>with<text:s/>potential<text:s/>course<text:s/>corrections<text:s/>at<text:s/>a<text:s/>strategy<text:s/>level<text:s/>emerging<text:s/></text:span><text:span text:style-name="T221_2">as<text:s/>a<text:s/>result<text:s/>of</text:span><text:span text:style-name="T221_3"><text:s/>country-level<text:s/>assumptions<text:s/>testing.</text:span></text:p>
      <text:p text:style-name="P222"/>
      <text:p text:style-name="P223"><text:span text:style-name="T223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224"/>
      <text:p text:style-name="P225"><text:span text:style-name="T225_1">The<text:s/>components<text:s/>of<text:s/>the<text:s/>HBCC<text:s/></text:span><text:span text:style-name="T225_2">Phase<text:s/>2</text:span><text:span text:style-name="T225_3"><text:s/></text:span><text:span text:style-name="T225_4">with<text:s/>Unilever<text:s/>and</text:span><text:span text:style-name="T225_5"><text:s/>implementing</text:span><text:span text:style-name="T225_6"><text:s/>partners<text:s/>c</text:span><text:span text:style-name="T225_7">ame</text:span><text:span text:style-name="T225_8"><text:s/>to<text:s/>an<text:s/>end</text:span><text:span text:style-name="T225_9"><text:s/>on<text:s/></text:span><text:span text:style-name="T225_10">the<text:s/>3</text:span><text:span text:style-name="T225_11">1</text:span><text:span text:style-name="T225_12">st</text:span><text:span text:style-name="T225_13"><text:s/></text:span><text:span text:style-name="T225_14">of<text:s/></text:span><text:span text:style-name="T225_15">March<text:s/>2023</text:span><text:span text:style-name="T225_16">,<text:s/>with<text:s/>final<text:s/>reporting<text:s/>from<text:s/>partners<text:s/></text:span><text:span text:style-name="T225_17">to<text:s/>be<text:s/>received</text:span><text:span text:style-name="T225_18"><text:s/>over<text:s/>the<text:s/>next<text:s/>3<text:s/>months.<text:s/></text:span><text:span text:style-name="T225_19">T</text:span><text:span text:style-name="T225_20">he<text:s/>Hygiene<text:s/>Hub<text:s/>and<text:s/>LSHTM’s<text:s/>research<text:s/>agenda<text:s/></text:span><text:span text:style-name="T225_21">funded<text:s/></text:span><text:span text:style-name="T225_22">under<text:s/>this<text:s/>programme<text:s/>will<text:s/>continue<text:s/>to<text:s/>March<text:s/>2024,<text:s/>as<text:s/>well<text:s/>as<text:s/></text:span><text:span text:style-name="T225_23">activities<text:s/>aimed<text:s/>at<text:s/></text:span><text:span text:style-name="T225_24">consolidating<text:s/>the<text:s/>learning<text:s/>from<text:s/>the<text:s/>HBCC</text:span><text:span text:style-name="T225_25"><text:s/>Phase<text:s/>2</text:span><text:span text:style-name="T225_26">.</text:span></text:p>
      <text:p text:style-name="P226"/>
      <text:p text:style-name="P227"><text:span text:style-name="T227_1">The<text:s/>OxygenCoLab<text:s/>and<text:s/>Vaccine<text:s/>Data<text:s/>CoLab<text:s/>have<text:s/>delivered<text:s/>against</text:span><text:span text:style-name="T227_2"><text:s/></text:span><text:span text:style-name="T227_3">objectives<text:s/>and<text:s/>should<text:s/>continue<text:s/></text:span><text:span text:style-name="T227_4">to</text:span><text:span text:style-name="T227_5">,</text:span><text:span text:style-name="T227_6"><text:s/></text:span><text:span text:style-name="T227_7">as<text:s/>planned.<text:s/></text:span><text:span text:style-name="T227_8">There<text:s/>is<text:s/>an<text:s/>i</text:span><text:span text:style-name="T227_9">mportant<text:s/>transfer<text:s/>of<text:s/>knowledge</text:span><text:span text:style-name="T227_10"><text:s/>to<text:s/>take<text:s/>place<text:s/>over<text:s/>the<text:s/>next<text:s/>year</text:span><text:span text:style-name="T227_11">.</text:span></text:p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h text:style-name="P236" text:outline-level="2"><text:span text:style-name="T236_1">C.</text:span><text:span text:style-name="T236_2"><text:s/>DETAILED<text:s/>OUTPUT<text:s/>SCORING</text:span></text:h>
      <text:p text:style-name="P237"/>
      <table:table table:style-name="Table7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row table:style-name="Row27">
          <table:table-cell table:style-name="Cell100">
            <text:p text:style-name="P238"><text:span text:style-name="T238_1">Output<text:s/>Title<text:s/></text:span></text:p>
          </table:table-cell>
          <table:table-cell table:style-name="Cell101" table:number-columns-spanned="4">
            <text:p text:style-name="P239"><text:span text:style-name="T239_1">Supporting<text:s/>government-led<text:s/>coordination<text:s/>of<text:s/>hygiene<text:s/>promotion<text:s/>and<text:s/>willingness<text:s/>for<text:s/>vaccine<text:s/>uptake<text:s/>in<text:s/>target<text:s/>countries</text:span></text:p>
          </table:table-cell>
          <table:covered-table-cell/>
          <table:covered-table-cell/>
          <table:covered-table-cell/>
        </table:table-row>
        <table:table-row table:style-name="Row28">
          <table:table-cell table:style-name="Cell102" table:number-columns-spanned="2">
            <text:p text:style-name="P240"><text:span text:style-name="T240_1">Output<text:s/>number:<text:s/></text:span></text:p>
          </table:table-cell>
          <table:covered-table-cell/>
          <table:table-cell table:style-name="Cell103">
            <text:p text:style-name="P241"><text:span text:style-name="T241_1">1</text:span></text:p>
          </table:table-cell>
          <table:table-cell table:style-name="Cell104">
            <text:p text:style-name="P242"><text:span text:style-name="T242_1">Output<text:s/>Score:<text:s/></text:span></text:p>
          </table:table-cell>
          <table:table-cell table:style-name="Cell105">
            <text:p text:style-name="P243"><text:span text:style-name="T243_1">A+</text:span><text:span text:style-name="T243_2">+</text:span></text:p>
          </table:table-cell>
        </table:table-row>
        <table:table-row table:style-name="Row29">
          <table:table-cell table:style-name="Cell106" table:number-columns-spanned="2">
            <text:p text:style-name="P244"><text:span text:style-name="T244_1">Impact<text:s/>weighting<text:s/>(%):<text:s text:c="2"/></text:span></text:p>
          </table:table-cell>
          <table:covered-table-cell/>
          <table:table-cell table:style-name="Cell107">
            <text:p text:style-name="P245"><text:span text:style-name="T245_1">5%</text:span></text:p>
          </table:table-cell>
          <table:table-cell table:style-name="Cell108">
            <text:p text:style-name="P246"><text:span text:style-name="T246_1">W</text:span><text:span text:style-name="T246_2">eighting<text:s/>revised<text:s/>since<text:s/>last<text:s/></text:span><text:span text:style-name="T246_3">AR?</text:span><text:span text:style-name="T246_4"><text:s/></text:span></text:p>
          </table:table-cell>
          <table:table-cell table:style-name="Cell109">
            <text:p text:style-name="P247"><text:span text:style-name="T247_1">N/A</text:span></text:p>
          </table:table-cell>
        </table:table-row>
      </table:table>
      <text:p text:style-name="P248"/>
      <table:table table:style-name="Table8">
        <table:table-column table:style-name="Column32"/>
        <table:table-column table:style-name="Column33"/>
        <table:table-column table:style-name="Column34"/>
        <table:table-row table:style-name="Row30">
          <table:table-cell table:style-name="Cell110">
            <text:p text:style-name="P249"><text:span text:style-name="T249_1">Indicator(s)</text:span></text:p>
          </table:table-cell>
          <table:table-cell table:style-name="Cell111">
            <text:p text:style-name="P250"><text:span text:style-name="T250_1">Milestone(s)<text:s/>for<text:s/>this<text:s/>review</text:span></text:p>
          </table:table-cell>
          <table:table-cell table:style-name="Cell112">
            <text:p text:style-name="P251"><text:span text:style-name="T251_1">Progress<text:s/></text:span></text:p>
          </table:table-cell>
        </table:table-row>
        <table:table-row table:style-name="Row31">
          <table:table-cell table:style-name="Cell113">
            <text:p text:style-name="P252"><text:span text:style-name="T252_1">Number<text:s/>of<text:s/>target<text:s/>countries<text:s/>with<text:s/>functional,<text:s/>government-led,<text:s/>hygiene<text:s/>promotion<text:s/>coordination<text:s/>mechanisms<text:s/>in<text:s/>place</text:span></text:p>
          </table:table-cell>
          <table:table-cell table:style-name="Cell114">
            <text:p text:style-name="P253"><text:span text:style-name="T253_1">6<text:s/>UNICEF<text:s/>countries<text:s/>with<text:s/>functional,<text:s/>government-led<text:s/>hygiene<text:s/>promotion<text:s/>coordination<text:s/>mechanisms<text:s/>in<text:s/>place</text:span></text:p>
          </table:table-cell>
          <table:table-cell table:style-name="Cell115">
            <text:p text:style-name="P254"><text:span text:style-name="T254_1">7<text:s/>countries<text:s/>have<text:s/>functional<text:s/>government-led<text:s/>hygiene<text:s/>promotion<text:s/>and<text:s/>IPC<text:s/>coordination<text:s/>mechanisms<text:s/>in<text:s/>place</text:span></text:p>
          </table:table-cell>
        </table:table-row>
        <table:table-row table:style-name="Row32">
          <table:table-cell table:style-name="Cell116">
            <text:p text:style-name="P255"><text:span text:style-name="T255_1">Number<text:s/>and<text:s/>types<text:s/>of<text:s/>government<text:s/>agencies<text:s/>that<text:s/>work<text:s/>in<text:s/>coordination<text:s/>with<text:s/>partner</text:span></text:p>
          </table:table-cell>
          <table:table-cell table:style-name="Cell117">
            <text:p text:style-name="P256"><text:span text:style-name="T256_1">All<text:s/>6<text:s/>partners<text:s/>coordinating<text:s/>with<text:s/>government<text:s/>at<text:s/>least<text:s/>one<text:s/>government<text:s/>partner</text:span><text:span text:style-name="T256_2"><text:s/>(375<text:s/>meetings<text:s/>planned)</text:span></text:p>
          </table:table-cell>
          <table:table-cell table:style-name="Cell118">
            <text:p text:style-name="P257"><text:span text:style-name="T257_1">565<text:s/>meetings<text:s/>were<text:s/>conducted<text:s/>with<text:s/>17,228<text:s/>people<text:s/>attending.<text:s/></text:span></text:p>
          </table:table-cell>
        </table:table-row>
      </table:table>
      <text:p text:style-name="P258"><text:span text:style-name="T258_1">Briefly<text:s/>describe<text:s/>the<text:s/>output’s<text:s/>activities<text:s/>and<text:s/>provide<text:s/>supporting<text:s/>narrative<text:s/>for<text:s/>the<text:s/>score.</text:span><text:span text:style-name="T258_2"><text:s/></text:span></text:p>
      <text:p text:style-name="P259"/>
      <text:p text:style-name="P260"><text:span text:style-name="T260_1">This<text:s/>output<text:s/>has<text:s/>substantially<text:s/>exceeded<text:s/>expectation</text:span><text:span text:style-name="T260_2"><text:s/>(A++)</text:span><text:span text:style-name="T260_3">,<text:s/>with<text:s/>partners<text:s/></text:span><text:span text:style-name="T260_4">coordinating<text:s/>effectively<text:s/>through<text:s/>existing<text:s/>national<text:s/>mechanisms</text:span><text:span text:style-name="T260_5"><text:s/></text:span><text:span text:style-name="T260_6">with<text:s/>government<text:s/>partners<text:s/>at<text:s/>national<text:s/>and<text:s/>local<text:s/>level</text:span><text:span text:style-name="T260_7">,<text:s/></text:span><text:span text:style-name="T260_8">and<text:s/>also</text:span><text:span text:style-name="T260_9"><text:s/></text:span><text:span text:style-name="T260_10">amongst<text:s/>themselves</text:span><text:span text:style-name="T260_11">.</text:span><text:span text:style-name="T260_12"><text:s/>Engaging<text:s/>with<text:s/>the<text:s/>right<text:s/>stakeholders<text:s/>plays<text:s/>an<text:s/>important<text:s/>part<text:s/>in<text:s/>ensuring<text:s/>the<text:s/>programme’s<text:s/>activities<text:s/>are<text:s/>context<text:s/>appropriate<text:s/>and<text:s/>align<text:s/>with<text:s/>national<text:s/>plans<text:s/>and<text:s/>programmes.<text:s/></text:span></text:p>
      <text:p text:style-name="P261"/>
      <text:p text:style-name="P262"><text:span text:style-name="T262_1">The<text:s/>first<text:s/>indicator<text:s/>relates<text:s/>to<text:s/>UNICEF’s<text:s/>coordination<text:s/>role.<text:s/>As<text:s/>part<text:s/>of<text:s/>HBCC</text:span><text:span text:style-name="T262_2"><text:s/>Phase<text:s/></text:span><text:span text:style-name="T262_3">2<text:s/>this<text:s/>also<text:s/>includes<text:s/>going<text:s/>beyond<text:s/>emergency<text:s/>response<text:s/>coordination<text:s/>to<text:s/>support<text:s/>preparedness<text:s/>and<text:s/>ensure<text:s/>national<text:s/>plans<text:s/>and<text:s/>strategies<text:s/>include<text:s/>lessons<text:s/>learnt<text:s/>and<text:s/>actions<text:s/>on<text:s/>hand<text:s/>hygiene<text:s/>and<text:s/>behaviour<text:s/>change.<text:s/>Some<text:s/>great<text:s/>examples<text:s/>include<text:s/>updating<text:s/>Cameroon’s<text:s/>risk<text:s/>communication<text:s/>and<text:s/>community<text:s/>engagement<text:s/>action<text:s/>plan<text:s/>for<text:s/>2022/23.<text:s/></text:span><text:span text:style-name="T262_4">Strengthening<text:s/>sector<text:s/>reporting<text:s/>was<text:s/>the<text:s/>focus<text:s/>of<text:s/>collaboration<text:s/>with<text:s/>the<text:s/>Government<text:s/>of<text:s/>Zimbabwe<text:s/>under<text:s/>the<text:s/>Emergency<text:s/>Strategic<text:s/>Advisory<text:s/>Group<text:s/>of<text:s/>the<text:s/>WASH<text:s/>Sector,<text:s/>as<text:s/>well<text:s/>as<text:s/></text:span><text:span text:style-name="T262_5">continuing</text:span><text:span text:style-name="T262_6"><text:s/>to<text:s/>be<text:s/>part<text:s/>of<text:s/>the<text:s/></text:span><text:span text:style-name="T262_7">Infection<text:s/>Prevention<text:s/>Control<text:s/>(</text:span><text:span text:style-name="T262_8">IPC</text:span><text:span text:style-name="T262_9">)</text:span><text:span text:style-name="T262_10"><text:s/>Taskforce<text:s/>and<text:s/>the<text:s/>National<text:s/>Sanitation<text:s/>and<text:s/>Hygiene<text:s/>Taskforce.</text:span></text:p>
      <text:p text:style-name="P263"/>
      <text:p text:style-name="P264"><text:span text:style-name="T264_1">The<text:s/>second<text:s/>indicator<text:s/>captures<text:s/>coordination<text:s/>efforts<text:s/>of<text:s/></text:span><text:span text:style-name="T264_2">the<text:s/>implementing<text:s/>partners</text:span><text:span text:style-name="T264_3"><text:s/>across</text:span><text:span text:style-name="T264_4"><text:s/></text:span><text:span text:style-name="T264_5">to<text:s/>reflect<text:s/>the<text:s/>breadth<text:s/>of<text:s/>actors<text:s/>engaged<text:s/>in<text:s/>hygiene<text:s/>behaviour<text:s/>change<text:s/>communicatio</text:span><text:span text:style-name="T264_6">n.</text:span><text:span text:style-name="T264_7"><text:s/></text:span><text:span text:style-name="T264_8">For<text:s/>example,<text:s/></text:span><text:span text:style-name="T264_9">WaterAid<text:s/>Ethiopia<text:s/></text:span><text:span text:style-name="T264_10">supported</text:span><text:span text:style-name="T264_11"><text:s/></text:span><text:span text:style-name="T264_12">a<text:s/>national<text:s/>event<text:s/>to<text:s/>showcase<text:s/>the<text:s/>newly<text:s/>developed</text:span><text:span text:style-name="T264_13"><text:s/>hand<text:s/>hygiene<text:s/>roadmap</text:span><text:span text:style-name="T264_14">,<text:s/>as<text:s/>well<text:s/>as<text:s/></text:span><text:span text:style-name="T264_15">the<text:s/>‘</text:span><text:span text:style-name="T264_16">H</text:span><text:span text:style-name="T264_17">’</text:span><text:span text:style-name="T264_18"><text:s/>for<text:s/>Hand<text:s/>Hygiene<text:s/>initiative<text:s/>by<text:s/>Ministry<text:s/>of<text:s/>Health<text:s/>in<text:s/>collaboration<text:s/>with<text:s/>Unilever<text:s/>and<text:s/>UNICEF.<text:s/>This<text:s/>engagement<text:s/>brought<text:s/>together<text:s/>fifty-five<text:s/>stakeholders<text:s/>from<text:s/></text:span><text:bookmark-start text:name="_Int_QNB4DXnf"/><text:span text:style-name="T264_19">Government</text:span><text:bookmark-end text:name="_Int_QNB4DXnf"/><text:span text:style-name="T264_20"><text:s/>including<text:s/></text:span><text:bookmark-start text:name="_Int_YJ0gnNWM"/><text:span text:style-name="T264_21">ministry</text:span><text:bookmark-end text:name="_Int_YJ0gnNWM"/><text:span text:style-name="T264_22"><text:s/>of<text:s/>health,<text:s/>education,<text:s/>water,<text:s/>and<text:s/>energy<text:s/>as<text:s/>well<text:s/>as<text:s/>participants<text:s/>from<text:s/>respective<text:s/>regional<text:s/>bureaus.</text:span><text:span text:style-name="T264_23"><text:s/></text:span><text:span text:style-name="T264_24">The<text:s/></text:span><text:span text:style-name="T264_25">Ethiopian<text:s/>Human<text:s/>Rights<text:s/>Commission,<text:s/>Ministry<text:s/>of<text:s/>Women<text:s/>and<text:s/>Social<text:s/>Affairs<text:s/>and<text:s/>Federation<text:s/>of<text:s/>Ethiopian<text:s/>Associations<text:s/>of<text:s/>People<text:s/>with<text:s/>Disability<text:s/>(FEAPD)</text:span><text:span text:style-name="T264_26"><text:s/></text:span><text:span text:style-name="T264_27">were<text:s/>also<text:s/>represented</text:span><text:span text:style-name="T264_28">.</text:span></text:p>
      <text:p text:style-name="P265"/>
      <text:p text:style-name="P266"><text:span text:style-name="T266_1">Partner<text:s/>activities<text:s/>also<text:s/>included<text:s/>planning<text:s/>and<text:s/>consultative<text:s/>meetings<text:s/>with<text:s/>ministries<text:s/>of<text:s/>health,<text:s/>institutes<text:s/>for<text:s/>behaviour<text:s/>change<text:s/>communication<text:s/>to<text:s/>align<text:s/>vaccine<text:s/>messaging</text:span><text:span text:style-name="T266_2">.<text:s/>Water<text:s/>and<text:s/>Sanitation<text:s/>for<text:s/>the<text:s/>Urban<text:s/>Poor<text:s/>in<text:s/>Ghana<text:s/>(in<text:s/>towns<text:s/>of<text:s/>Accra,<text:s/>Tamale<text:s/>and<text:s/>Kumasi</text:span><text:span text:style-name="T266_3">)</text:span><text:span text:style-name="T266_4"><text:s/>partnered<text:s/>with<text:s/>the<text:s/>national<text:s/>COVID<text:s/>vaccine<text:s/>outreach<text:s/>programme,<text:s/>which<text:s/>included<text:s/>vaccination<text:s/>and<text:s/>the<text:s/>hygiene<text:s/>messaging<text:s/>through<text:s/></text:span><text:span text:style-name="T266_5">flagship<text:s/>HBCC<text:s/>‘</text:span><text:span text:style-name="T266_6">PASSWORD</text:span><text:span text:style-name="T266_7">’</text:span><text:span text:style-name="T266_8"><text:s/>campaign<text:s/>updated<text:s/>to<text:s/>include<text:s/>vaccine<text:s/>as<text:s/>one<text:s/>of<text:s/>the<text:s/>actions<text:s/>to<text:s/>keep<text:s/>safe<text:s/>from<text:s/>COVID-19</text:span><text:span text:style-name="T266_9"><text:s/>(more<text:s/>information<text:s/>under<text:s/>output<text:s/>2)</text:span><text:span text:style-name="T266_10">.</text:span><text:span text:style-name="T266_11"><text:s/></text:span><text:span text:style-name="T266_12">PSI<text:s/>in<text:s/>Kenya,<text:s/>supported<text:s/>the<text:s/>Ministry<text:s/>of<text:s/>Health<text:s/>on<text:s/>its<text:s/>Consumer<text:s/>Digital<text:s/>Health<text:s/>Strategy,<text:s/>providing<text:s/>capacity<text:s/>building<text:s/>to<text:s/>staff,<text:s/>on<text:s/>WhatsApp,<text:s/>Interactive<text:s/>Voice<text:s/>response<text:s/>(IVR)<text:s/>platforms<text:s/>the<text:s/>Vaccine<text:s/>Facility<text:s/>Locator<text:s/>and<text:s/>developing<text:s/>a<text:s/>brand<text:s/>for<text:s/>the<text:s/>interactive<text:s/>chatbot<text:s/>–<text:s/>Jali<text:s/>(to<text:s/>care).<text:s/>The<text:s/>ICT<text:s/>infrastructure<text:s/>is<text:s/>successfully<text:s/>set<text:s/>up.</text:span></text:p>
      <text:p text:style-name="P267"/>
      <text:p text:style-name="P268"><text:span text:style-name="T268_1">Coordination<text:s/>at<text:s/>the<text:s/>local<text:s/>level,<text:s/></text:span><text:span text:style-name="T268_2">with<text:s/></text:span><text:span text:style-name="T268_3">as<text:s/>well<text:s/>as<text:s/>appointed<text:s/>officials</text:span><text:span text:style-name="T268_4">,<text:s/>school<text:s/>and<text:s/>health<text:s/></text:span><text:span text:style-name="T268_5">structures<text:s/></text:span><text:span text:style-name="T268_6">is<text:s/>a<text:s/>critical<text:s/>step</text:span><text:span text:style-name="T268_7"><text:s/></text:span><text:span text:style-name="T268_8">to<text:s/>ensure<text:s/>local<text:s/>ownership<text:s/>and<text:s/>alignment<text:s/>with<text:s/>existing<text:s/>programmes.<text:s/></text:span></text:p>
      <text:p text:style-name="P269"/>
      <text:p text:style-name="P270"><text:span text:style-name="T270_1">Describe<text:s/>any<text:s/>changes</text:span><text:span text:style-name="T270_2"><text:s/>to</text:span><text:span text:style-name="T270_3"><text:s/>this<text:s/>output</text:span><text:span text:style-name="T270_4"><text:s/>during<text:s/>the<text:s/>past<text:s/>year</text:span><text:span text:style-name="T270_5">,<text:s/>and<text:s/>any<text:s/>planned<text:s/>changes<text:s/></text:span><text:span text:style-name="T270_6">as<text:s/>a<text:s/>result<text:s/>of</text:span><text:span text:style-name="T270_7"><text:s/>this<text:s/>review.</text:span></text:p>
      <text:p text:style-name="P271"/>
      <text:p text:style-name="P272"><text:span text:style-name="T272_1">The<text:s/>second<text:s/>indicator<text:s/>was<text:s/>added<text:s/>in<text:s/>May<text:s/>2022<text:s/></text:span><text:span text:style-name="T272_2">as<text:s/>part<text:s/>of<text:s/>the<text:s/>revised<text:s/>extension<text:s/></text:span><text:span text:style-name="T272_3">logframe</text:span><text:span text:style-name="T272_4"><text:s/></text:span><text:span text:style-name="T272_5">to<text:s/>better<text:s/>capture<text:s/>multi-sector<text:s/>coordination,<text:s/>but<text:s/>also<text:s/></text:span><text:span text:style-name="T272_6">encourage</text:span><text:span text:style-name="T272_7"><text:s/>partners<text:s/></text:span><text:span text:style-name="T272_8">coordination</text:span><text:span text:style-name="T272_9">.<text:s/>No<text:s/>change<text:s/>was<text:s/>made<text:s/>to<text:s/>the<text:s/></text:span><text:span text:style-name="T272_10">first</text:span><text:span text:style-name="T272_11"><text:s/>indicator,<text:s/>although<text:s/>milestones<text:s/>were<text:s/>adjusted<text:s/>to<text:s/>reflect<text:s/>a<text:s/>lower<text:s/>number<text:s/>of<text:s/>countries<text:s/>supported<text:s/>by<text:s/></text:span><text:span text:style-name="T272_12">the<text:s/>programme<text:s/></text:span><text:span text:style-name="T272_13">in<text:s/>this<text:s/>second<text:s/>phase</text:span><text:span text:style-name="T272_14">.</text:span></text:p>
      <text:p text:style-name="P273"/>
      <text:p text:style-name="P274"><text:span text:style-name="T27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75"/>
      <table:table table:style-name="Table9">
        <table:table-column table:style-name="Column35"/>
        <table:table-column table:style-name="Column36"/>
        <table:table-row table:style-name="Row33">
          <table:table-cell table:style-name="Cell119">
            <text:p text:style-name="P276"><text:span text:style-name="T276_1">Last<text:s/>year’s<text:s/>recommendations</text:span></text:p>
          </table:table-cell>
          <table:table-cell table:style-name="Cell120">
            <text:p text:style-name="P277"><text:span text:style-name="T277_1">Progress</text:span></text:p>
          </table:table-cell>
        </table:table-row>
        <table:table-row table:style-name="Row34">
          <table:table-cell table:style-name="Cell121">
            <text:p text:style-name="P278"><text:span text:style-name="T278_1">UNICEF<text:s/>to<text:s/>report<text:s/>on<text:s/>how<text:s/>WASH<text:s/>Cluster<text:s/>coordination<text:s/>can<text:s/>retain<text:s/>the<text:s/>opportunity<text:s/>created<text:s/>by<text:s/>online<text:s/>coordination<text:s/>stakeholders<text:s/>across<text:s/>the<text:s/>country<text:s/>to<text:s/>participate.</text:span></text:p>
            <text:p text:style-name="P279"/>
          </table:table-cell>
          <table:table-cell table:style-name="Cell122">
            <text:p text:style-name="P280"><text:span text:style-name="T280_1">WASH<text:s/>Cluster<text:s/>coordination<text:s/></text:span><text:span text:style-name="T280_2">has<text:s/>continued<text:s/>to<text:s/>provide<text:s/>hybrid<text:s/>opportunities.</text:span></text:p>
          </table:table-cell>
        </table:table-row>
        <table:table-row table:style-name="Row35">
          <table:table-cell table:style-name="Cell123">
            <text:p text:style-name="P281"><text:span text:style-name="T281_1">As<text:s/>the<text:s/>pandemic<text:s/>evolves,<text:s/>UNICEF<text:s/>should<text:s/>consider<text:s/>sharing<text:s/>lessons<text:s/>in<text:s/>how<text:s/>coordination<text:s/>mechanisms<text:s/>can<text:s/>bridge<text:s/>the<text:s/>emergency<text:s/>response<text:s/>with<text:s/>recovery<text:s/>and<text:s/>resilience<text:s/>building<text:s/>initiatives.</text:span></text:p>
          </table:table-cell>
          <table:table-cell table:style-name="Cell124">
            <text:p text:style-name="P282"><text:span text:style-name="T282_1">UNICEF<text:s/>are<text:s/>focussing<text:s/>on</text:span><text:span text:style-name="T282_2"><text:s/>strengthening<text:s/>coordination<text:s/>across<text:s/>the<text:s/>development-<text:s/>humanitarian<text:s/>–<text:s/>peace<text:s/>nexus.</text:span></text:p>
          </table:table-cell>
        </table:table-row>
        <table:table-row table:style-name="Row36">
          <table:table-cell table:style-name="Cell125">
            <text:p text:style-name="P283"><text:span text:style-name="T283_1">FCDO<text:s/>and<text:s/>Unilever<text:s/>to<text:s/>expand<text:s/>this<text:s/>output<text:s/>under<text:s/>HBCC</text:span><text:span text:style-name="T283_2"><text:s/>Phase<text:s/></text:span><text:span text:style-name="T283_3">2<text:s/>to<text:s/>include<text:s/>HBCC<text:s/>partners<text:s/>participation<text:s/>or<text:s/>leadership<text:s/>in<text:s/>sector<text:s/>coordination.</text:span></text:p>
            <text:p text:style-name="P284"/>
          </table:table-cell>
          <table:table-cell table:style-name="Cell126">
            <text:p text:style-name="P285"><text:span text:style-name="T285_1">This<text:s/>was<text:s/>included<text:s/>as<text:s/>part<text:s/>of<text:s/>the<text:s/>Terms<text:s/>of<text:s/>Reference<text:s/>for<text:s/>partner<text:s/>delivery,<text:s/>and<text:s/></text:span><text:span text:style-name="T285_2">an<text:s/>indicator<text:s/>added<text:s/>to<text:s/>this<text:s/>output<text:s/>as<text:s/>mentioned<text:s/>above.</text:span></text:p>
          </table:table-cell>
        </table:table-row>
      </table:table>
      <text:p text:style-name="P286"/>
      <text:p text:style-name="P287"><text:span text:style-name="T287_1">Lessons<text:s/>and<text:s/>r</text:span><text:span text:style-name="T287_2">ecommendations:</text:span></text:p>
      <text:list text:style-name="LS14" xml:id="list26">
        <text:list-item>
          <text:p text:style-name="P288"><text:span text:style-name="T288_1">Inter-sectoral<text:s/>coordination<text:s/>was<text:s/>strong<text:s/>during<text:s/>COVID-19</text:span><text:span text:style-name="T288_2">,<text:s/>with<text:s/>behaviour<text:s/>change</text:span><text:span text:style-name="T288_3"><text:s/>as</text:span><text:span text:style-name="T288_4"><text:s/></text:span><text:span text:style-name="T288_5">a<text:s/>key<text:s/>component.<text:s/>Continued<text:s/>engagement<text:s/>of<text:s/>Communication<text:s/>for<text:s/>Development<text:s/>Units<text:s/>and<text:s/>strengthening<text:s/>their<text:s/>capacity<text:s/>to<text:s/>rapidly<text:s/>adapt<text:s/>messaging,<text:s/>roll<text:s/>out<text:s/></text:span><text:span text:style-name="T288_6">behavioural<text:s/>assessment<text:s/>is<text:s/>essential<text:s/>in<text:s/>other<text:s/>public<text:s/>health<text:s/>outbreaks,<text:s/>as<text:s/>seen<text:s/>in<text:s/>Malawi.</text:span></text:p>
        </text:list-item>
        <text:list-item>
          <text:p text:style-name="P289"><text:span text:style-name="T289_1">For<text:s/>FCDO</text:span><text:span text:style-name="T289_2"><text:s/>–<text:s/>to<text:s/>maintain</text:span><text:span text:style-name="T289_3"><text:s/>an<text:s/>active<text:s/>and<text:s/>relevant<text:s/>C-19<text:s/>Behaviour<text:s/>Change<text:s/>Forum<text:s/>as<text:s/>a<text:s/>mul</text:span><text:span text:style-name="T289_4">ti<text:s/>-<text:s/></text:span><text:span text:style-name="T289_5">stakeholder<text:s/>collaboration,<text:s/>learning,<text:s/>evidence<text:s/>sharing<text:s/>platform</text:span><text:span text:style-name="T289_6">.</text:span></text:p>
        </text:list-item>
      </text:list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/>
      <table:table table:style-name="Table10"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37">
          <table:table-cell table:style-name="Cell127">
            <text:p text:style-name="P312"><text:span text:style-name="T312_1">Output<text:s/>Title<text:s/></text:span></text:p>
          </table:table-cell>
          <table:table-cell table:style-name="Cell128" table:number-columns-spanned="4">
            <text:p text:style-name="P313"><text:span text:style-name="T313_1">People,<text:s/>particularly<text:s/>at-risk<text:s/>populations,<text:s/>in<text:s/>targeted<text:s/>areas<text:s/>reached<text:s/>at<text:s/>scale<text:s/>and<text:s/>through<text:s/>multiple<text:s/>channels)<text:s/>with<text:s/>messages<text:s/>on<text:s/>hygiene,<text:s/>public<text:s/>health<text:s/>and<text:s/>social<text:s/>measures<text:s/>to<text:s/>reduce<text:s/>risk<text:s/>of<text:s/>COVID<text:s/>transmission<text:s/>and<text:s/>where<text:s/>appropriate,<text:s/>to<text:s/>increase<text:s/>willingness<text:s/>for<text:s/>vaccine<text:s/>uptake</text:span></text:p>
          </table:table-cell>
          <table:covered-table-cell/>
          <table:covered-table-cell/>
          <table:covered-table-cell/>
        </table:table-row>
        <table:table-row table:style-name="Row38">
          <table:table-cell table:style-name="Cell129" table:number-columns-spanned="2">
            <text:p text:style-name="P314"><text:span text:style-name="T314_1">Output<text:s/>number:<text:s/></text:span></text:p>
          </table:table-cell>
          <table:covered-table-cell/>
          <table:table-cell table:style-name="Cell130">
            <text:p text:style-name="P315"><text:span text:style-name="T315_1">2</text:span></text:p>
          </table:table-cell>
          <table:table-cell table:style-name="Cell131">
            <text:p text:style-name="P316"><text:span text:style-name="T316_1">Output<text:s/>Score:<text:s/></text:span></text:p>
          </table:table-cell>
          <table:table-cell table:style-name="Cell132">
            <text:p text:style-name="P317"><text:span text:style-name="T317_1">A++</text:span></text:p>
          </table:table-cell>
        </table:table-row>
        <table:table-row table:style-name="Row39">
          <table:table-cell table:style-name="Cell133" table:number-columns-spanned="2">
            <text:p text:style-name="P318"><text:span text:style-name="T318_1">Impact<text:s/>weighting<text:s/>(%):<text:s text:c="2"/></text:span></text:p>
          </table:table-cell>
          <table:covered-table-cell/>
          <table:table-cell table:style-name="Cell134">
            <text:p text:style-name="P319"><text:span text:style-name="T319_1">30</text:span><text:span text:style-name="T319_2">%</text:span></text:p>
          </table:table-cell>
          <table:table-cell table:style-name="Cell135">
            <text:p text:style-name="P320"><text:span text:style-name="T320_1">W</text:span><text:span text:style-name="T320_2">eighting<text:s/>revised<text:s/>since<text:s/>last<text:s/></text:span><text:span text:style-name="T320_3">AR?</text:span><text:span text:style-name="T320_4"><text:s/></text:span></text:p>
          </table:table-cell>
          <table:table-cell table:style-name="Cell136">
            <text:p text:style-name="P321"><text:span text:style-name="T321_1">Down</text:span></text:p>
          </table:table-cell>
        </table:table-row>
      </table:table>
      <text:p text:style-name="P322"/>
      <table:table table:style-name="Table11">
        <table:table-column table:style-name="Column42"/>
        <table:table-column table:style-name="Column43"/>
        <table:table-column table:style-name="Column44"/>
        <table:table-row table:style-name="Row40">
          <table:table-cell table:style-name="Cell137">
            <text:p text:style-name="P323"><text:span text:style-name="T323_1">Indicator(s)</text:span></text:p>
          </table:table-cell>
          <table:table-cell table:style-name="Cell138">
            <text:p text:style-name="P324"><text:span text:style-name="T324_1">Milestone(s)<text:s/>for<text:s/>this<text:s/>review</text:span></text:p>
          </table:table-cell>
          <table:table-cell table:style-name="Cell139">
            <text:p text:style-name="P325"><text:span text:style-name="T325_1">Progress<text:s/></text:span></text:p>
          </table:table-cell>
        </table:table-row>
        <table:table-row table:style-name="Row41">
          <table:table-cell table:style-name="Cell140">
            <text:p text:style-name="P326"><text:span text:style-name="T326_1">Number<text:s/>of<text:s/>people<text:s/>reached<text:s/>with<text:s/>targeted<text:s/>messages<text:s/>on<text:s/>COVID<text:s/>and<text:s/>hygiene<text:s/></text:span></text:p>
            <text:p text:style-name="P327"/>
            <text:p text:style-name="P328"><text:span text:style-name="T328_1">(disaggregated<text:s/>by<text:s/>mass<text:s/>media,<text:s/>digital,<text:s/>and<text:s/>face<text:s/>to<text:s/>face<text:s/>communications<text:s/>and<text:s/>for<text:s/>f2f<text:s/>by<text:s/>gender,<text:s/>rural/urban,<text:s/>IDP/refugee<text:s/>status,<text:s/>age,<text:s/>people<text:s/>with<text:s/>disabilities,<text:s/>people<text:s/>with<text:s/>comorbidities<text:s/>or<text:s/>immunosuppression,<text:s/>and<text:s/>older<text:s/>adults,<text:s/>where<text:s/>possible)</text:span></text:p>
          </table:table-cell>
          <table:table-cell table:style-name="Cell141">
            <text:p text:style-name="P329"><text:span text:style-name="T329_1">150<text:s/>million<text:s/>people<text:s/>reached<text:s/>with<text:s/>targeted<text:s/>messaging<text:s/>on<text:s/>COVID-19<text:s/>and<text:s/>hygiene</text:span></text:p>
          </table:table-cell>
          <table:table-cell table:style-name="Cell142">
            <text:p text:style-name="P330"><text:span text:style-name="T330_1">Up<text:s/>to<text:s/></text:span><text:span text:style-name="T330_2">420<text:s/>million<text:s/>people<text:s/>reached<text:s/>with<text:s/>messaging<text:s/>on<text:s/>COVID<text:s/>19<text:s/>and<text:s/>hygiene</text:span><text:span text:style-name="T330_3">:</text:span></text:p>
            <text:list text:style-name="LS24" xml:id="list28">
              <text:list-item>
                <text:p text:style-name="P331"><text:span text:style-name="T331_1">420,177,662<text:s/></text:span><text:span text:style-name="T331_2">through</text:span><text:span text:style-name="T331_3"><text:s/>mass<text:s/>media</text:span></text:p>
              </text:list-item>
              <text:list-item>
                <text:p text:style-name="P332"><text:span text:style-name="T332_1">179,806,026</text:span><text:span text:style-name="T332_2"><text:s/>through</text:span><text:span text:style-name="T332_3"><text:s/>digital<text:s/>media</text:span></text:p>
              </text:list-item>
              <text:list-item>
                <text:p text:style-name="P333"><text:span text:style-name="T333_1">5,703,157<text:s/></text:span><text:span text:style-name="T333_2">through</text:span><text:span text:style-name="T333_3"><text:s/></text:span><text:span text:style-name="T333_4">face-to-face<text:s/>interventions</text:span></text:p>
              </text:list-item>
            </text:list>
          </table:table-cell>
        </table:table-row>
        <table:table-row table:style-name="Row42">
          <table:table-cell table:style-name="Cell143">
            <text:p text:style-name="P334"><text:span text:style-name="T334_1">Number<text:s/>of<text:s/>people<text:s/>targeted<text:s/>with<text:s/>vaccine<text:s/>promotio</text:span><text:span text:style-name="T334_2">n<text:s/></text:span><text:span text:style-name="T334_3">(disaggregated<text:s/></text:span><text:span text:style-name="T334_4">as<text:s/>above</text:span><text:span text:style-name="T334_5">)</text:span></text:p>
            <text:p text:style-name="P335"><text:span text:style-name="T335_1">N</text:span><text:span text:style-name="T335_2">ote</text:span><text:span text:style-name="T335_3">:<text:s/>Achievements<text:s/>under<text:s/></text:span><text:span text:style-name="T335_4">this<text:s/>indicators</text:span><text:span text:style-name="T335_5"><text:s/>are<text:s/>a<text:s/>likely<text:s/>to<text:s/>be<text:s/>a<text:s/>sub-set<text:s/>of<text:s/>the<text:s/>reach<text:s/>under<text:s/>indicator<text:s/>2.1<text:s/></text:span><text:span text:style-name="T335_6">(they</text:span><text:span text:style-name="T335_7"><text:s/></text:span><text:span text:style-name="T335_8">cannot<text:s/>be<text:s/>added</text:span><text:span text:style-name="T335_9">)</text:span></text:p>
          </table:table-cell>
          <table:table-cell table:style-name="Cell144">
            <text:p text:style-name="P336"><text:span text:style-name="T336_1">40<text:s/>million<text:s/></text:span><text:span text:style-name="T336_2">people<text:s/>reached<text:s/>with<text:s/>targeted<text:s/>vaccine<text:s/>messaging</text:span></text:p>
          </table:table-cell>
          <table:table-cell table:style-name="Cell145">
            <text:p text:style-name="P337"><text:span text:style-name="T337_1">Up<text:s/>to<text:s/></text:span><text:span text:style-name="T337_2">420<text:s/>million<text:s/>people<text:s/>reached<text:s/>with<text:s/>messaging<text:s/>on<text:s/>COVID<text:s/>19<text:s/>and<text:s/>hygiene</text:span><text:span text:style-name="T337_3">.</text:span></text:p>
            <text:p text:style-name="P338"/>
          </table:table-cell>
        </table:table-row>
      </table:table>
      <text:p text:style-name="P339"><text:span text:style-name="T339_1">Briefly<text:s/>describe<text:s/>the<text:s/>output’s<text:s/>activities<text:s/>and<text:s/>provide<text:s/>supporting<text:s/>narrative<text:s/>for<text:s/>the<text:s/>score.<text:s/></text:span></text:p>
      <text:p text:style-name="P340"/>
      <text:p text:style-name="P341"><text:span text:style-name="T341_1">This<text:s/>output<text:s/>significantly<text:s/>exceeded<text:s/>expectations<text:s/>scoring<text:s/>A++.<text:s/>Since<text:s/>January<text:s/>2022,<text:s/></text:span><text:span text:style-name="T341_2">up<text:s/>to<text:s/></text:span><text:span text:style-name="T341_3">420<text:s/>million<text:s/>were<text:s/>reached<text:s/>with<text:s/>COVID-19<text:s/>and<text:s/>vaccine<text:s/>uptake<text:s/>messages.<text:s/>Initially,<text:s/>it<text:s/>was<text:s/>thought<text:s/>that<text:s/>only<text:s/>a<text:s/>smaller<text:s/>sub-set<text:s/>(about<text:s/>25%<text:s/>of<text:s/>the<text:s/>total)<text:s/>would<text:s/>be<text:s/>reached<text:s/>with<text:s/>vaccine<text:s/>upt</text:span><text:span text:style-name="T341_4">ake<text:s/>messaging.<text:s/>However,<text:s/>the<text:s/>change<text:s/>in<text:s/>context,<text:s/>and<text:s/>the<text:s/>importance<text:s/>of<text:s/>integrating<text:s/>vaccine<text:s/>messages<text:s/>meant<text:s/>that<text:s/>almost<text:s/>all<text:s/>partners<text:s/>adopted<text:s/>vaccine<text:s/>uptake<text:s/>messaging.<text:s/>This<text:s/>output<text:s/>still<text:s/>represents</text:span><text:span text:style-name="T341_5"><text:s/></text:span><text:span text:style-name="T341_6">a<text:s/>substantial<text:s/>part<text:s/>of<text:s/>partner<text:s/>activity,<text:s/>carried<text:s/>out<text:s/>through<text:s/>mass<text:s/>media<text:s/>messaging<text:s/>(TV,<text:s/>radio<text:s/>or<text:s/>newspapers)<text:s/>all<text:s/>digital<text:s/>media<text:s/>(social<text:s/>media<text:s/>platforms)<text:s/>as<text:s/>well<text:s/>as<text:s/>face-to-face<text:s/>communication<text:s/>using<text:s/>locally<text:s/>adapted<text:s/>education<text:s/>and<text:s/>information<text:s/>campaigns.<text:s/>To<text:s/>achieve<text:s/>maximum<text:s/>exposure<text:s/></text:span><text:span text:style-name="T341_7">air<text:s/>times</text:span><text:span text:style-name="T341_8"><text:s/>are<text:s/>linked<text:s/>to<text:s/>major<text:s/>viewing<text:s/>times,<text:s/>such<text:s/>as<text:s/>just<text:s/>before<text:s/>the<text:s/>news.<text:s/>In<text:s/>some<text:s/>cases,<text:s/>it<text:s/>is<text:s/>also<text:s/>broadcasted<text:s/>in<text:s/>sign<text:s/>language<text:s/>(e.g.<text:s/>WSUP<text:s/>Ghana).<text:s/>Regional<text:s/>radio<text:s/>an</text:span><text:span text:style-name="T341_9">d</text:span><text:span text:style-name="T341_10"><text:s/>digital<text:s/>media<text:s/>also<text:s/>plays<text:s/>an<text:s/>important<text:s/>role<text:s/>in<text:s/>reaching<text:s/>large<text:s/>numbers<text:s/>of<text:s/>people.<text:s/></text:span></text:p>
      <text:p text:style-name="P342"/>
      <text:p text:style-name="P343"><text:span text:style-name="T343_1">The<text:s/>extension<text:s/></text:span><text:span text:style-name="T343_2">can<text:s/>be<text:s/>divided<text:s/>into</text:span><text:span text:style-name="T343_3"><text:s/>three<text:s/>phases</text:span><text:span text:style-name="T343_4"><text:s/>to<text:s/>achieve<text:s/>this<text:s/>output</text:span><text:span text:style-name="T343_5">:</text:span></text:p>
      <text:list text:style-name="LS23" xml:id="list31">
        <text:list-item>
          <text:p text:style-name="P344"><text:span text:style-name="T344_1">Early<text:s/>scale<text:s/>up<text:s/>of<text:s/>existing<text:s/>hygiene<text:s/>and<text:s/>COVID-19<text:s/>prevention<text:s/>messaging<text:s/>using<text:s/>materials<text:s/>developed<text:s/>under<text:s/>HBBC<text:s/>1.<text:s/>This<text:s/>was<text:s/>implemented<text:s/>in<text:s/>response<text:s/>to<text:s/>the<text:s/>rise<text:s/>of<text:s/>Omicron,<text:s/>and<text:s/>the<text:s/>need<text:s/>to<text:s/>maintain<text:s/>prevention<text:s/>levels</text:span><text:span text:style-name="T344_2">,</text:span><text:span text:style-name="T344_3"><text:s/>where<text:s/>vaccine<text:s/>coverage<text:s/>was<text:s/>lower.</text:span></text:p>
        </text:list-item>
        <text:list-item>
          <text:p text:style-name="P345"><text:span text:style-name="T345_1">Understanding<text:s/>the<text:s/>drivers<text:s/>of<text:s/>low<text:s/>uptake,<text:s/>including<text:s/>the<text:s/>relative<text:s/>role<text:s/>of<text:s/>accessibility<text:s/>of<text:s/>the<text:s/>vaccine,<text:s/>the<text:s/>drivers<text:s/>of<text:s/>hesitancy,<text:s/>and<text:s/>types<text:s/>of<text:s/>misinformation</text:span><text:span text:style-name="T345_2">.</text:span><text:span text:style-name="T345_3"><text:s/></text:span></text:p>
        </text:list-item>
        <text:list-item>
          <text:p text:style-name="P346"><text:span text:style-name="T346_1">Identifying<text:s/>how<text:s/>best<text:s/>to<text:s/>integrate<text:s/>COVID-19<text:s/>vaccine<text:s/>promotion<text:s/>into<text:s/>the<text:s/>hygiene<text:s/>and<text:s/>behaviour<text:s/>change<text:s/>campaigns</text:span><text:span text:style-name="T346_2"><text:s/>and<text:s/>deliver<text:s/>updated<text:s/>messages</text:span><text:span text:style-name="T346_3">.</text:span></text:p>
        </text:list-item>
      </text:list>
      <text:p text:style-name="P347"><text:span text:style-name="T347_1">Data</text:span><text:span text:style-name="T347_2"><text:s/>analysed<text:s/>by<text:s/>the<text:s/>LSHTM<text:s/>shows<text:s/>that<text:s/>there<text:s/>is<text:s/>a<text:s/>steady<text:s/>increase<text:s/>in<text:s/>vaccine</text:span><text:span text:style-name="T347_3">-</text:span><text:span text:style-name="T347_4">related<text:s/>messages<text:s/>between<text:s/>April<text:s/>and<text:s/>December<text:s/>2022.<text:s/>Key<text:s/>messages<text:s/>include</text:span><text:span text:style-name="T347_5">d</text:span><text:span text:style-name="T347_6"><text:s/>maintain</text:span><text:span text:style-name="T347_7">ing</text:span><text:span text:style-name="T347_8"><text:s/>handwashing<text:s/></text:span><text:span text:style-name="T347_9">at<text:s/>key<text:s/>moment,<text:s/>wearing<text:s/></text:span><text:span text:style-name="T347_10">masks<text:s/>where<text:s/>symptoms<text:s/>arise,<text:s/>promotion<text:s/>of<text:s/>vaccine,<text:s/>informing<text:s/>on<text:s/>location<text:s/>of<text:s/>vaccines,<text:s/>reducing<text:s/>hesitancy<text:s/>and<text:s/>misinformation.</text:span></text:p>
      <text:p text:style-name="P348"/>
      <text:p text:style-name="P349"><text:span text:style-name="T349_1">With<text:s/>increasing<text:s/>COVID-19<text:s/>fatigue,<text:s/>and<text:s/>people’s<text:s/>concerns<text:s/>shifting<text:s/>away<text:s/>from<text:s/>COVID-19,<text:s/>the<text:s/>integration<text:s/>of<text:s/>vaccine<text:s/>was<text:s/></text:span><text:span text:style-name="T349_2">an<text:s/></text:span><text:span text:style-name="T349_3">important</text:span><text:span text:style-name="T349_4"><text:s/>complement<text:s/>to<text:s/>rem</text:span><text:span text:style-name="T349_5">ind</text:span><text:span text:style-name="T349_6">ing</text:span><text:span text:style-name="T349_7"><text:s/>people<text:s/>to<text:s/>practice<text:s/>protective<text:s/>behaviours<text:s/>when<text:s/>they<text:s/>are<text:s/>in<text:s/>public<text:s/>places<text:s/>or<text:s/>when<text:s/>symptoms</text:span><text:span text:style-name="T349_8"><text:s/>arise</text:span><text:span text:style-name="T349_9">,<text:s/>as<text:s/>the<text:s/>virus<text:s/>was<text:s/>still<text:s/>in<text:s/>circulation.</text:span></text:p>
      <text:p text:style-name="P350"/>
      <text:p text:style-name="P351"><text:span text:style-name="T351_1">The<text:s/>flagship<text:s/>PASSWORD<text:s/>campaign,<text:s/>initially<text:s/></text:span><text:span text:style-name="T351_2">co-</text:span><text:span text:style-name="T351_3">developed<text:s/>by<text:s/>Unilever<text:s/>and<text:s/></text:span><text:span text:style-name="T351_4">a</text:span><text:span text:style-name="T351_5"><text:s/></text:span><text:span text:style-name="T351_6">proportion<text:s/>of<text:s/>implementing<text:s/>partners</text:span><text:span text:style-name="T351_7"><text:s/>with<text:s/>the<text:s/>support<text:s/>of<text:s/>a<text:s/></text:span><text:span text:style-name="T351_8">marketing<text:s/>agency<text:s/>for<text:s/>the<text:s/>purpose<text:s/>of<text:s/>HBCC</text:span><text:span text:style-name="T351_9">,</text:span><text:span text:style-name="T351_10"><text:s/>was<text:s/>updated<text:s/></text:span><text:span text:style-name="T351_11">to<text:s/>include</text:span><text:span text:style-name="T351_12"><text:s/>vaccine</text:span><text:span text:style-name="T351_13"><text:s/>uptake</text:span><text:span text:style-name="T351_14">.</text:span><text:span text:style-name="T351_15"><text:s/>This<text:s/>replaced<text:s/>the<text:s/>message<text:s/>on<text:s/>physical<text:s/>distancing<text:s/>as<text:s/>governments<text:s/>eased<text:s/>restrictions.<text:s/></text:span><text:span text:style-name="T351_16">Th</text:span><text:span text:style-name="T351_17">e<text:s/>campaign</text:span><text:span text:style-name="T351_18"><text:s/>is<text:s/>a<text:s/>major<text:s/>driver<text:s/>of<text:s/>the<text:s/>reach<text:s/>reported<text:s/>in<text:s/>this<text:s/>output.<text:s/>It<text:s/>was<text:s/>translated<text:s/>into<text:s/></text:span><text:span text:style-name="T351_19">23<text:s/>local<text:s/>languages<text:s/>and<text:s/>dialects<text:s/>across<text:s/>11<text:s/>countries</text:span><text:span text:style-name="T351_20"><text:note text:note-class="footnote"><text:note-citation/><text:note-body><text:p text:style-name="P352"><text:span text:style-name="T352_1"><text:s/>Kenya,<text:s/>Ghana,<text:s/>Tanzania,<text:s/>Uganda,<text:s/>Ethiopia,<text:s/>Pakistan,<text:s/>Zimbabwe,<text:s/>India,<text:s/>Bangladesh,<text:s/>Nigeria,<text:s/>South<text:s/>Africa</text:span></text:p></text:note-body></text:note></text:span><text:span text:style-name="T352_2">.<text:s text:c="2"/></text:span><text:span text:style-name="T352_3">The<text:s/></text:span><text:span text:style-name="T352_4">familiar<text:s/>themes<text:s/>HandsFaceSurfaceVaccine</text:span><text:span text:style-name="T352_5"><text:s/>were<text:s/>kept</text:span><text:span text:style-name="T352_6">,<text:s/></text:span><text:span text:style-name="T352_7">building<text:s/>on<text:s/>existing<text:s/>motivations<text:s/>for<text:s/>changes<text:s/>–<text:s/>trust,<text:s/>protecting<text:s/>family<text:s/>and<text:s/>friends.<text:s/>TV,<text:s/>Radio<text:s/>and<text:s/>digital<text:s/>assets<text:s/>were<text:s/>updated,<text:s/>together<text:s/>with<text:s/>new<text:s/>guidance<text:s/>on<text:s/>social<text:s/>and<text:s/>digital<text:s/>engagement,<text:s/>influencing<text:s/>toolkit.</text:span></text:p>
      <text:p text:style-name="P353"/>
      <text:p text:style-name="P354"><draw:frame svg:x="0cm" svg:y="0cm" svg:width="15.921cm" svg:height="2.484cm" draw:style-name="FR2" text:anchor-type="as-char" draw:z-index="0"><draw:image xlink:href="Pictures/image2.png" xlink:type="simple" xlink:show="embed" xlink:actuate="onLoad"/><svg:desc>A screenshot of a video game

Description automatically generated with medium confidence</svg:desc></draw:frame></text:p>
      <text:p text:style-name="P355"><text:span text:style-name="T355_1">Banner:<text:s/></text:span><text:span text:style-name="T355_2">showcasing<text:s/>the<text:s/>integration<text:s/>of<text:s/>vaccine<text:s/>into<text:s/>the<text:s/>campaign.</text:span></text:p>
      <text:p text:style-name="P356"/>
      <text:p text:style-name="P357"><text:span text:style-name="T357_1">To<text:s/>adapt<text:s/>messages<text:s/>to<text:s/>local<text:s/>contexts,<text:s/>partners<text:s/>also<text:s/>conducted<text:s/>studies<text:s/>to<text:s/>understand<text:s/></text:span><text:span text:style-name="T357_2">population<text:s/>specific<text:s/></text:span><text:span text:style-name="T357_3">barriers<text:s/>to<text:s/>vaccine<text:s/>uptake.<text:s/>For<text:s/>example,<text:s/>PSI<text:s/>used<text:s/>Computer<text:s/>Assisted<text:s/>Telephonic<text:s/>Interviews<text:s/>(CATI)<text:s/>to<text:s/>sample<text:s/>1015<text:s/>from<text:s/>informal<text:s/>settlements<text:s/>in<text:s/>Nairobi,<text:s/>Mombasa<text:s/>and<text:s/>Kiambu<text:s/>counties.<text:s/>This<text:s/>helped<text:s/>identify<text:s/>whether<text:s/>barriers<text:s/>were<text:s/>linked<text:s/>to<text:s/>hesitancy,<text:s/>misinformation,<text:s/>lack<text:s/>of<text:s/>understanding<text:s/>of<text:s/>side-effects<text:s/>or<text:s/>vaccine<text:s/>safety,<text:s/>or<text:s/>whether<text:s/>it<text:s/>was<text:s/>an<text:s/>issue<text:s/>with<text:s/>accessibility.<text:s/></text:span><text:span text:style-name="T357_4">C</text:span><text:span text:style-name="T357_5">ampaigns<text:s/>to<text:s/>de-bunk<text:s/>myths<text:s/>and<text:s/>or<text:s/>increase<text:s/>information<text:s/>on<text:s/>the<text:s/>vaccine<text:s/>and<text:s/>its<text:s/>side-effects</text:span><text:span text:style-name="T357_6"><text:s/>were<text:s/>subsequently<text:s/>designed</text:span><text:span text:style-name="T357_7">.</text:span></text:p>
      <text:p text:style-name="P358"/>
      <text:p text:style-name="P359"><text:span text:style-name="T359_1">A<text:s/></text:span><text:span text:style-name="T359_2">handful<text:s/>of</text:span><text:span text:style-name="T359_3"><text:s/>implementing<text:s/>partners<text:s/>also<text:s/>worked<text:s/>together<text:s/>with<text:s/>mobile<text:s/>vaccine<text:s/>campaigns,<text:s/></text:span><text:span text:style-name="T359_4">mainly<text:s/>in</text:span><text:span text:style-name="T359_5"><text:s/>remote<text:s/>locations,<text:s/>or<text:s/>for<text:s/>vulnerable<text:s/>populations<text:s/>for<text:s/>whom<text:s/>it<text:s/>is<text:s/>difficult<text:s/>to<text:s/>travel.<text:s/>Others<text:s/>provided<text:s/>information<text:s/>on<text:s/>vaccine<text:s/>location</text:span><text:span text:style-name="T359_6"><text:s/>such<text:s/>as<text:s/></text:span><text:span text:style-name="T359_7">PSI’s</text:span><text:span text:style-name="T359_8"><text:s/>vaccine<text:s/>locator<text:s/>digital<text:s/>app.<text:s/>Ultimately<text:s/>it<text:s/>will<text:s/>be<text:s/>embedded<text:s/>in<text:s/>the<text:s/></text:span><text:span text:style-name="T359_9">Ministry<text:s/>of<text:s/>Health’s</text:span><text:span text:style-name="T359_10"><text:s/>website<text:s/>and<text:s/>WhatsApp<text:s/>chatbot<text:s/>of<text:s/>participating<text:s/>countries.<text:s/>Between<text:s/>October<text:s/>and<text:s/>December<text:s/>2022,<text:s/>74,000<text:s/>users<text:s/>access<text:s/>the<text:s/>locator.</text:span></text:p>
      <text:p text:style-name="P360"/>
      <text:p text:style-name="P361"><text:span text:style-name="T361_1">Campaigns<text:s/>were<text:s/>also<text:s/>adapted<text:s/>to<text:s/>the<text:s/>local<text:s/>context<text:s/>and<text:s/>government<text:s/>priorities.<text:s/>For<text:s/>example,<text:s/>in<text:s/>Indonesia,<text:s/>a<text:s/>review<text:s/>of<text:s/>immunization<text:s/>figures<text:s/>among<text:s/>children<text:s/>in<text:s/>the<text:s/>last<text:s/>3<text:s/>years,<text:s/>showed<text:s/>that<text:s/>immunization<text:s/>coverage<text:s/>has<text:s/>decreased<text:s/>drastically<text:s/>since<text:s/>the<text:s/>pandemic.<text:s/>COVID-19<text:s/>vaccine<text:s/>messaging<text:s/>is<text:s/>integrated<text:s/>as<text:s/>part<text:s/>of<text:s/>the<text:s/>government’s<text:s/>focus<text:s/>on<text:s/>increasing<text:s/>the<text:s/>coverage<text:s/>of<text:s/>basic<text:s/>immunization<text:s/>in<text:s/>children,<text:s/>including<text:s/>vaccination<text:s/>activities<text:s/>within<text:s/>the<text:s/>school<text:s/>premises.<text:s/>GIZ<text:s/>has<text:s/>updated<text:s/>HBCC</text:span><text:span text:style-name="T361_2"><text:s/>Phase<text:s/></text:span><text:span text:style-name="T361_3">1<text:s/>training<text:s/>materials<text:s/>to<text:s/>support<text:s/>the<text:s/>Government<text:s/>of<text:s/>Indonesia<text:s/>to<text:s/>train<text:s/>its<text:s/>teachers<text:s/>(reported<text:s/>under<text:s/>output<text:s/>5).</text:span></text:p>
      <text:p text:style-name="P362"/>
      <text:p text:style-name="P363"><text:span text:style-name="T363_1">Adaptation<text:s/>to<text:s/>preventing<text:s/>other<text:s/>communicable<text:s/>diseases<text:s/>through<text:s/>hygiene,<text:s/>handwashing<text:s/>and<text:s/>behaviour<text:s/>change<text:s/>was<text:s/>possible<text:s/>due<text:s/>to<text:s/>existing<text:s/>materials<text:s/>and<text:s/>expertise<text:s/></text:span><text:span text:style-name="T363_2">pr</text:span><text:span text:style-name="T363_3">ovided<text:s/></text:span><text:span text:style-name="T363_4">through<text:s/>the<text:s/>HBCC.<text:s/>Partners<text:s/>were<text:s/>quick<text:s/>to<text:s/>adapt<text:s/>material<text:s/>to<text:s/>address<text:s/>Ebola,<text:s/>cholera<text:s/>and<text:s/>the<text:s/>risk<text:s/>of<text:s/>diarrhoeal<text:s/>disease<text:s/>after<text:s/>the<text:s/>floods<text:s/>in<text:s/>Pakistan.<text:s/>In<text:s/>Uganda,<text:s/>PSI<text:s/>worked<text:s/>quickly<text:s/>with<text:s/>the<text:s/>government<text:s/>of<text:s/>Uganda<text:s/>following<text:s/>the<text:s/>outbreak<text:s/>of<text:s/>Ebola<text:s/>to<text:s/>push<text:s/>health<text:s/>messaging<text:s/>through<text:s/>billboards<text:s/>and<text:s/>provided<text:s/>a</text:span><text:span text:style-name="T363_5">n</text:span><text:span text:style-name="T363_6"><text:s/>interactive<text:s/>voice<text:s/>response<text:s/>platform.<text:s/>Five<text:s/>SMS<text:s/>interactive<text:s/>voice<text:s/>messages<text:s/>on<text:s/>COVID-19<text:s/>and<text:s/>Ebola<text:s/>awareness<text:s/>and<text:s/>prevention<text:s/>were<text:s/>made<text:s/>available.<text:s text:c="2"/>The<text:s/>callers<text:s/>can<text:s/>listen<text:s/>to<text:s/>information<text:s/>on<text:s/>how<text:s/>Ebola<text:s/>is<text:s/>spread<text:s/>for<text:s/>example.<text:s/>Other<text:s/>popular<text:s/>interactive<text:s/>voice<text:s/>messages<text:s/>were<text:s/>about<text:s/>‘risk<text:s/>perception<text:s/>and<text:s/>hand<text:s/>hygiene<text:s/>message’,<text:s/>the<text:s/>Covid-19<text:s/>second<text:s/>and<text:s/>booster<text:s/>doses<text:s/>message,<text:s/>management<text:s/>of<text:s/>side<text:s/>effects.<text:s/></text:span></text:p>
      <text:p text:style-name="P364"><text:span text:style-name="T364_1"><text:s/></text:span></text:p>
      <text:p text:style-name="P365"><text:span text:style-name="T365_1">Describe<text:s/>any<text:s/>changes</text:span><text:span text:style-name="T365_2"><text:s/>to</text:span><text:span text:style-name="T365_3"><text:s/>this<text:s/>output</text:span><text:span text:style-name="T365_4"><text:s/>during<text:s/>the<text:s/>past<text:s/>year</text:span><text:span text:style-name="T365_5">,<text:s/>and<text:s/>any<text:s/>planned<text:s/>changes<text:s/></text:span><text:span text:style-name="T365_6">as<text:s/>a<text:s/>result<text:s/>of</text:span><text:span text:style-name="T365_7"><text:s/>this<text:s/>review.</text:span><text:span text:style-name="T365_8"><text:s/></text:span></text:p>
      <text:p text:style-name="P366"/>
      <text:p text:style-name="P367"><text:span text:style-name="T367_1">The<text:s/>weighting<text:s/></text:span><text:span text:style-name="T367_2">of<text:s/>this<text:s/>output<text:s/></text:span><text:span text:style-name="T367_3">changed,<text:s/></text:span><text:span text:style-name="T367_4">following<text:s/>a<text:s/></text:span><text:span text:style-name="T367_5">review<text:s/>of<text:s/>all<text:s/></text:span><text:span text:style-name="T367_6">HBCC<text:s/></text:span><text:span text:style-name="T367_7">Phase<text:s/>1</text:span><text:span text:style-name="T367_8"><text:s/></text:span><text:span text:style-name="T367_9">outputs<text:s/></text:span><text:span text:style-name="T367_10">when<text:s/>the<text:s/>programme<text:s/>was<text:s/>extended</text:span><text:span text:style-name="T367_11">,<text:s/>as<text:s/>2<text:s/>outputs<text:s/>were<text:s/>added<text:s/>(output<text:s/>6<text:s/>and<text:s/>7)</text:span><text:span text:style-name="T367_12">.<text:s/></text:span><text:span text:style-name="T367_13">The<text:s/>scale<text:s/>of<text:s/>the<text:s/></text:span><text:span text:style-name="T367_14">mass<text:s/>media<text:s/></text:span><text:span text:style-name="T367_15">was<text:s/></text:span><text:span text:style-name="T367_16">reduced<text:s/></text:span><text:span text:style-name="T367_17">when</text:span><text:span text:style-name="T367_18"><text:s/>compared<text:s/>to<text:s/>the<text:s/>previous<text:s/>phase</text:span><text:span text:style-name="T367_19"><text:s/>(HBCC</text:span><text:span text:style-name="T367_20"><text:s/>Phase<text:s/></text:span><text:span text:style-name="T367_21">1)</text:span><text:span text:style-name="T367_22">,<text:s/></text:span><text:span text:style-name="T367_23">and<text:s/></text:span><text:span text:style-name="T367_24">the<text:s/>output<text:s/>was<text:s/>slightly<text:s/>reduced.<text:s/></text:span></text:p>
      <text:p text:style-name="P368"/>
      <text:p text:style-name="P369"><text:span text:style-name="T369_1">The<text:s/>indicator<text:s/>on<text:s/>reach<text:s/>through<text:s/>vaccine<text:s/>messaging<text:s/>was<text:s/>added</text:span><text:span text:style-name="T369_2"><text:s/></text:span><text:span text:style-name="T369_3">to<text:s/>capture<text:s/>any<text:s/>difference<text:s/>in<text:s/>coverage<text:s/>from<text:s/>the<text:s/>hygiene<text:s/>and<text:s/>C</text:span><text:span text:style-name="T369_4">OVID</text:span><text:span text:style-name="T369_5">-19<text:s/>messaging.<text:s/>As<text:s/>implementation<text:s/>developed,<text:s/>all<text:s/>partners<text:s/>included<text:s/>vaccine<text:s/>messaging<text:s/>as<text:s/>part<text:s/>of<text:s/>the<text:s/>intervention,<text:s/>even<text:s/>those<text:s/>who<text:s/>had<text:s/>not<text:s/>initially<text:s/>planned</text:span><text:span text:style-name="T369_6"><text:s/>to</text:span><text:span text:style-name="T369_7">.<text:s/>We<text:s/>will<text:s/>keep<text:s/>both<text:s/>indicators<text:s/>and<text:s/>report<text:s/>any<text:s/>difference<text:s/>in<text:s/>approaches<text:s/>between<text:s/>face-to-face<text:s/></text:span><text:span text:style-name="T369_8">and<text:s/>mass<text:s/>media<text:s/>reach.</text:span><text:span text:style-name="T369_9"><text:s/></text:span></text:p>
      <text:p text:style-name="P370"/>
      <text:p text:style-name="P371"><text:span text:style-name="T37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72"/>
      <table:table table:style-name="Table12">
        <table:table-column table:style-name="Column45"/>
        <table:table-column table:style-name="Column46"/>
        <table:table-row table:style-name="Row43">
          <table:table-cell table:style-name="Cell146">
            <text:p text:style-name="P373"><text:span text:style-name="T373_1">Previous<text:s/>recommendation</text:span></text:p>
          </table:table-cell>
          <table:table-cell table:style-name="Cell147">
            <text:p text:style-name="P374"><text:span text:style-name="T374_1">Progress</text:span></text:p>
          </table:table-cell>
        </table:table-row>
        <table:table-row table:style-name="Row44">
          <table:table-cell table:style-name="Cell148">
            <text:p text:style-name="P375"><text:span text:style-name="T375_1">As<text:s/>part<text:s/>of<text:s/>a<text:s/>broader<text:s/>research<text:s/>package,<text:s/>LSHTM<text:s/>should<text:s/>identify<text:s/>where<text:s/>further<text:s/>research<text:s/>efforts<text:s/>are<text:s/>needed<text:s/>to<text:s/>assess<text:s/>the<text:s/>effectiveness<text:s/>of<text:s/>different<text:s/>types<text:s/>of<text:s/>media/interventions</text:span><text:span text:style-name="T375_2">.</text:span></text:p>
            <text:p text:style-name="P376"/>
          </table:table-cell>
          <table:table-cell table:style-name="Cell149">
            <text:p text:style-name="P377"><text:span text:style-name="T377_1">This<text:s/>is<text:s/>included<text:s/>in<text:s/>research<text:s/>plans</text:span><text:span text:style-name="T377_2">.</text:span></text:p>
          </table:table-cell>
        </table:table-row>
        <table:table-row table:style-name="Row45">
          <table:table-cell table:style-name="Cell150">
            <text:p text:style-name="P378"><text:span text:style-name="T378_1">By<text:s/>May<text:s/>2022<text:s/>FCDO,<text:s/>LSHTM<text:s/>and<text:s/>Unilever<text:s/>should<text:s/>work<text:s/>with<text:s/>partners<text:s/>to<text:s/>identify<text:s/>how<text:s/>reach<text:s/>can<text:s/>best<text:s/>be<text:s/>captured<text:s/>and<text:s/>reported<text:s/>to<text:s/>avoid<text:s/>any<text:s/>duplication</text:span><text:span text:style-name="T378_2">.</text:span></text:p>
          </table:table-cell>
          <table:table-cell table:style-name="Cell151">
            <text:p text:style-name="P379"><text:span text:style-name="T379_1">Methodology<text:s/>was<text:s/>discussed<text:s/>and<text:s/>updated.<text:s/></text:span></text:p>
          </table:table-cell>
        </table:table-row>
      </table:table>
      <text:p text:style-name="P380"/>
      <text:p text:style-name="P381"><text:span text:style-name="T381_1">Recommendation<text:s/>for<text:s/>future:</text:span></text:p>
      <text:list text:style-name="LS17" xml:id="list34">
        <text:list-item>
          <text:p text:style-name="P382"><text:span text:style-name="T382_1">Reach<text:s/>through<text:s/>mass<text:s/>media,<text:s/>digital<text:s/>is<text:s/>measured<text:s/>differently<text:s/>across<text:s/></text:span><text:span text:style-name="T382_2">partners<text:s/>and<text:s/>technologies.<text:s/>Assessing<text:s/>the</text:span><text:span text:style-name="T382_3"><text:s/>methodologies<text:s/>and</text:span><text:span text:style-name="T382_4"><text:s/></text:span><text:span text:style-name="T382_5">confidence<text:s/>intervals</text:span><text:span text:style-name="T382_6"><text:s/>of<text:s/>reach</text:span><text:span text:style-name="T382_7"><text:s/>measurements<text:s/></text:span><text:span text:style-name="T382_8">should<text:s/>be<text:s/>clearly<text:s/>articulated<text:s/>and<text:s/>set<text:s/>out<text:s/></text:span><text:span text:style-name="T382_9">identifying<text:s/>where<text:s/>methodologies<text:s/>offer<text:s/>fully<text:s/>comparable<text:s/>data<text:s/>sets</text:span><text:span text:style-name="T382_10"><text:s/>and<text:s/>to<text:s/>continue<text:s/>avoiding<text:s/>duplication</text:span><text:span text:style-name="T382_11">.<text:s/></text:span></text:p>
        </text:list-item>
      </text:list>
      <text:p text:style-name="P383"/>
      <table:table table:style-name="Table13"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row table:style-name="Row46">
          <table:table-cell table:style-name="Cell152">
            <text:p text:style-name="P384"><text:span text:style-name="T384_1">Output<text:s/>Title<text:s/></text:span></text:p>
          </table:table-cell>
          <table:table-cell table:style-name="Cell153" table:number-columns-spanned="4">
            <text:p text:style-name="P385"><text:span text:style-name="T385_1">People<text:s/>and<text:s/>Health<text:s/>Care<text:s/>Facilities<text:s/>in<text:s/>targeted<text:s/>areas<text:s/>reached<text:s/>with<text:s/>critical<text:s/>WASH<text:s/>products<text:s/>/<text:s/>services</text:span></text:p>
          </table:table-cell>
          <table:covered-table-cell/>
          <table:covered-table-cell/>
          <table:covered-table-cell/>
        </table:table-row>
        <table:table-row table:style-name="Row47">
          <table:table-cell table:style-name="Cell154" table:number-columns-spanned="2">
            <text:p text:style-name="P386"><text:span text:style-name="T386_1">Output<text:s/>number:<text:s/></text:span></text:p>
          </table:table-cell>
          <table:covered-table-cell/>
          <table:table-cell table:style-name="Cell155">
            <text:p text:style-name="P387"><text:span text:style-name="T387_1">3</text:span></text:p>
          </table:table-cell>
          <table:table-cell table:style-name="Cell156">
            <text:p text:style-name="P388"><text:span text:style-name="T388_1">Output<text:s/>Score:<text:s/></text:span></text:p>
          </table:table-cell>
          <table:table-cell table:style-name="Cell157">
            <text:p text:style-name="P389"><text:span text:style-name="T389_1">A++</text:span></text:p>
          </table:table-cell>
        </table:table-row>
        <table:table-row table:style-name="Row48">
          <table:table-cell table:style-name="Cell158" table:number-columns-spanned="2">
            <text:p text:style-name="P390"><text:span text:style-name="T390_1">Impact<text:s/>weighting<text:s/>(%):<text:s text:c="2"/></text:span></text:p>
          </table:table-cell>
          <table:covered-table-cell/>
          <table:table-cell table:style-name="Cell159">
            <text:p text:style-name="P391"><text:span text:style-name="T391_1">30%</text:span></text:p>
          </table:table-cell>
          <table:table-cell table:style-name="Cell160">
            <text:p text:style-name="P392"><text:span text:style-name="T392_1">W</text:span><text:span text:style-name="T392_2">eighting<text:s/>revised<text:s/>since<text:s/>last<text:s/></text:span><text:span text:style-name="T392_3">AR?</text:span><text:span text:style-name="T392_4"><text:s/></text:span></text:p>
          </table:table-cell>
          <table:table-cell table:style-name="Cell161">
            <text:p text:style-name="P393"><text:span text:style-name="T393_1">Down<text:s/>–<text:s/>aggregated<text:s/>and<text:s/>reduced</text:span></text:p>
          </table:table-cell>
        </table:table-row>
      </table:table>
      <text:p text:style-name="P394"/>
      <table:table table:style-name="Table14">
        <table:table-column table:style-name="Column52"/>
        <table:table-column table:style-name="Column53"/>
        <table:table-column table:style-name="Column54"/>
        <table:table-row table:style-name="Row49">
          <table:table-cell table:style-name="Cell162">
            <text:p text:style-name="P395"><text:span text:style-name="T395_1">Indicator(s)</text:span></text:p>
          </table:table-cell>
          <table:table-cell table:style-name="Cell163">
            <text:p text:style-name="P396"><text:span text:style-name="T396_1">Milestone(s)<text:s/>for<text:s/>this<text:s/>review</text:span></text:p>
          </table:table-cell>
          <table:table-cell table:style-name="Cell164">
            <text:p text:style-name="P397"><text:span text:style-name="T397_1">Progress<text:s/></text:span></text:p>
          </table:table-cell>
        </table:table-row>
        <table:table-row table:style-name="Row50">
          <table:table-cell table:style-name="Cell165">
            <text:p text:style-name="P398"><text:span text:style-name="T398_1">Number<text:s/>of<text:s/>critical<text:s/>consumable<text:s/>WASH<text:s/>products<text:s/>and<text:s/>/<text:s/>or<text:s/>services<text:s/>distributed<text:s/>[</text:span><text:span text:style-name="T398_2">note</text:span><text:span text:style-name="T398_3">:</text:span><text:span text:style-name="T398_4"><text:s/>previously<text:s/>WASH<text:s/>products<text:s/>in<text:s/>in<text:s/>Health<text:s/>Care<text:s/>Facilities<text:s/>were<text:s/>reported<text:s/></text:span><text:span text:style-name="T398_5">separately</text:span><text:span text:style-name="T398_6">]<text:s text:c="2"/></text:span></text:p>
            <text:p text:style-name="P399"/>
            <text:p text:style-name="P400"><text:span text:style-name="T400_1">(disaggregated<text:s/>by<text:s/>setting<text:s/>(e.g.<text:s/>household/school),<text:s/>target<text:s/>recipient<text:s/>(e.g.<text:s/>refugees,<text:s/>people<text:s/>with<text:s/>disabilities),<text:s/>type<text:s/>of<text:s/>product<text:s/>or<text:s/>hardware<text:s/>(e.g.<text:s/>soap,<text:s/>sanitiser,<text:s/>handwashing<text:s/>station,<text:s/>etc.)</text:span></text:p>
          </table:table-cell>
          <table:table-cell table:style-name="Cell166">
            <text:p text:style-name="P401"><text:span text:style-name="T401_1">866,189<text:s/>consumable<text:s/>WASH<text:s/>products<text:s/>/services<text:s/>distributed</text:span></text:p>
          </table:table-cell>
          <table:table-cell table:style-name="Cell167">
            <text:p text:style-name="P402"><text:span text:style-name="T402_1">1,147</text:span><text:span text:style-name="T402_2">,0</text:span><text:span text:style-name="T402_3">40</text:span><text:span text:style-name="T402_4"><text:s/>WASH<text:s/>products<text:s/></text:span><text:span text:style-name="T402_5">and<text:s/>13,063<text:s/>hand<text:s/>washing<text:s/>stations<text:s/></text:span><text:span text:style-name="T402_6">distributed<text:s/>across</text:span><text:span text:style-name="T402_7"><text:s/>households,<text:s/>schools,<text:s/>communities,<text:s/>and<text:s/>other<text:s/>sites<text:s/>such<text:s/>as<text:s/>markets</text:span><text:span text:style-name="T402_8"><text:s/>and</text:span><text:span text:style-name="T402_9">,<text:s/>places<text:s/>of<text:s/>worship</text:span><text:span text:style-name="T402_10">.</text:span></text:p>
          </table:table-cell>
        </table:table-row>
        <table:table-row table:style-name="Row51">
          <table:table-cell table:style-name="Cell168">
            <text:p text:style-name="P403"><text:span text:style-name="T403_1">Number<text:s/>of<text:s/>health<text:s/>care<text:s/>facilities<text:s/>reached<text:s/>with<text:s/>critical<text:s/>WASH<text:s/>supplies<text:s/>and<text:s/>services<text:s/></text:span></text:p>
            <text:p text:style-name="P404"/>
            <text:p text:style-name="P405"><text:span text:style-name="T405_1">(disaggregated<text:s/>by<text:s/>type<text:s/>of<text:s/>intervention<text:s/>–<text:s/>e.g.<text:s/>with<text:s/>product<text:s/>or<text:s/>service<text:s/>details)</text:span></text:p>
          </table:table-cell>
          <table:table-cell table:style-name="Cell169">
            <text:p text:style-name="P406"><text:span text:style-name="T406_1">195</text:span><text:span text:style-name="T406_2"><text:s/>HCF<text:s/>reached</text:span></text:p>
          </table:table-cell>
          <table:table-cell table:style-name="Cell170">
            <text:p text:style-name="P407"><text:span text:style-name="T407_1">4,550<text:s/>products<text:s/>and<text:s/>1,640<text:s/>WASH<text:s/>services<text:s/>in<text:s/></text:span><text:span text:style-name="T407_2">654</text:span><text:span text:style-name="T407_3"><text:s/>Health<text:s/>care<text:s/>facilities</text:span><text:span text:style-name="T407_4">.</text:span></text:p>
          </table:table-cell>
        </table:table-row>
      </table:table>
      <text:p text:style-name="P408"><text:span text:style-name="T408_1">Briefly<text:s/>describe<text:s/>the<text:s/>output’s<text:s/>activities<text:s/>and<text:s/>provide<text:s/>supporting<text:s/>narrative<text:s/>for<text:s/>the<text:s/>score.<text:s/></text:span></text:p>
      <text:p text:style-name="P409"/>
      <text:p text:style-name="P410"><text:span text:style-name="T410_1">This<text:s/>output<text:s/>has<text:s/>significantly<text:s/>exceeded<text:s/>expectations</text:span><text:span text:style-name="T410_2">,<text:s/>scoring<text:s/>A++</text:span><text:span text:style-name="T410_3">,<text:s/>scoring<text:s/>highly<text:s/>on<text:s/>products<text:s/>and<text:s/>services<text:s/>to<text:s/>communities<text:s/>and<text:s/>in<text:s/>healthcare<text:s/>facilities.</text:span><text:span text:style-name="T410_4"><text:s/></text:span><text:span text:style-name="T410_5">The<text:s/>programme<text:s/>also<text:s/>operates<text:s/>low-income<text:s/>communities<text:s/>in<text:s/>urban<text:s/>and<text:s/>rural<text:s/>communities,<text:s/>combining<text:s/>the<text:s/>face-to-face<text:s/>hygiene<text:s/></text:span><text:span text:style-name="T410_6">campaigns<text:s/>with<text:s/>material<text:s/>and<text:s/>engagement<text:s/>at<text:s/>the<text:s/>community<text:s/>level.<text:s/>Combining<text:s/>hygiene<text:s/>and<text:s/>prevention<text:s/>together<text:s/>with<text:s/>WASH<text:s/>services<text:s/>and<text:s/>materials<text:s/>helps<text:s/>put<text:s/>the<text:s/>behaviours<text:s/>into<text:s/>practice.</text:span></text:p>
      <text:p text:style-name="P411"/>
      <text:p text:style-name="P412"><text:span text:style-name="T412_1">Soap<text:s/>remains<text:s/>the<text:s/>top<text:s/>hygiene<text:s/>item<text:s/>distributed,<text:s/>to<text:s/>encourage<text:s/>practice,<text:s/>especially<text:s/>in<text:s/>care<text:s/>homes,<text:s/>public<text:s/>places<text:s/>such<text:s/>as<text:s/>bus<text:s/>stops,<text:s/>but<text:s/>also<text:s/>in<text:s/>households<text:s/>and<text:s/>schools.<text:s/>Handwashing<text:s/>stations<text:s/>also<text:s/>continue<text:s/>to<text:s/>be<text:s/>a<text:s/>key<text:s/>item<text:s/>for<text:s/>nudging<text:s/>hygiene<text:s/>behaviours,<text:s/>with<text:s/>13,063<text:s/>handwashing<text:s/>stations<text:s/>distributed<text:s/>in<text:s/>communities.<text:s/></text:span><text:span text:style-name="T412_2">The<text:s/>majority<text:s/>of</text:span><text:span text:style-name="T412_3"><text:s/>hygiene<text:s/>products<text:s/>were<text:s/>distributed<text:s/>in<text:s/>Ethiopia<text:s/>(477,581),<text:s/>Bangladesh<text:s/>(500,000),<text:s/>India<text:s/>(95,799)<text:s/>and<text:s/>Pakistan<text:s/>(36,000).</text:span></text:p>
      <text:p text:style-name="P413"/>
      <text:p text:style-name="P414"><text:span text:style-name="T414_1">WASH<text:s/>services,<text:s/>such<text:s/>as<text:s/>improved<text:s/>sanitation<text:s/>and<text:s/>handwashing<text:s/>stations<text:s/>are<text:s/>also<text:s/></text:span><text:span text:style-name="T414_2">provided<text:s/>or</text:span><text:span text:style-name="T414_3"><text:s/>upgraded.<text:s/>About<text:s/>42%<text:s/>of<text:s/>handwashing<text:s/>stations<text:s/>in<text:s/>healthcare<text:s/>facilities<text:s/>are<text:s/>adapted<text:s/>for<text:s/>people<text:s/>with<text:s/>disabilities.<text:s/></text:span></text:p>
      <text:p text:style-name="P415"/>
      <text:p text:style-name="P416"><text:span text:style-name="T416_1">Accessibility<text:s/>to<text:s/>water<text:s/>is<text:s/>a<text:s/>challenge<text:s/>in<text:s/>areas<text:s/>where<text:s/>water<text:s/>scarcity<text:s/>and<text:s/>the<text:s/>lack<text:s/>of<text:s/>water<text:s/>supply<text:s/>infrastructure<text:s/>limits<text:s/>people’s<text:s/>ability<text:s/>to<text:s/>collect<text:s/></text:span><text:span text:style-name="T416_2">sufficient<text:s/>quantities<text:s/>of</text:span><text:span text:style-name="T416_3"><text:s/>water,<text:s/>or<text:s/>it<text:s/>represents<text:s/>a<text:s/>significant<text:s/>drain<text:s/>on<text:s/>people’s<text:s/>time,<text:s/>mainly<text:s/>women<text:s/>who<text:s/>often<text:s/>bear<text:s/>the<text:s/>burden<text:s/>of<text:s/>water<text:s/>collection.<text:s/>To<text:s/>promote<text:s/>handwashing<text:s/>with<text:s/>soap<text:s/>in<text:s/></text:span><text:span text:style-name="T416_4">these</text:span><text:span text:style-name="T416_5"><text:s/>circumstances<text:s/>is<text:s/>difficult.<text:s/>However<text:s/>low-<text:s/>water<text:s/>use<text:s/>hand<text:s/>washing<text:s/>facilities<text:s/>do<text:s/>exist,<text:s/>and<text:s/>organisations<text:s/>such<text:s/>as<text:s/>Amref<text:s/>work<text:s/>with<text:s/>private<text:s/>sector<text:s/>providers<text:s/>to<text:s/>provide<text:s/>locally<text:s/>adapted<text:s/>solutions,<text:s/>such<text:s/>as<text:s/>the<text:s/>SATO<text:s/>tap.</text:span></text:p>
      <text:p text:style-name="P417"/>
      <text:p text:style-name="P418"><text:span text:style-name="T418_1">Working<text:s/>with</text:span><text:span text:style-name="T418_2"><text:s/>the</text:span><text:span text:style-name="T418_3"><text:s/>private<text:s/>sector<text:s/>helps<text:s/>in</text:span><text:span text:style-name="T418_4">crease<text:s/>the<text:s/>potential<text:s/>for<text:s/>sustainability<text:s/>of<text:s/>use<text:s/>and<text:s/>repair.<text:s/>Handwashing<text:s/>facilities<text:s/>can<text:s/>quickly<text:s/>fall<text:s/>into<text:s/>disrepair<text:s/>without<text:s/>a<text:s/>clear<text:s/>exist<text:s/>strategy.<text:s/>In<text:s/>Bangladesh<text:s/>the<text:s/>second<text:s/>phase<text:s/>also<text:s/>focused<text:s/>on<text:s/>increasing<text:s/>the<text:s/>sustainability.<text:s/>For<text:s/>example,<text:s/>in<text:s/>Bangladesh,<text:s/>BRAC<text:s/>have<text:s/>returned<text:s/>to<text:s/>handwashing<text:s/>facilities<text:s/>built<text:s/>under<text:s/>the<text:s/>first<text:s/>phase<text:s/>to<text:s/>and<text:s/>are<text:s/>working<text:s/>to<text:s/>‘link<text:s/>the<text:s/>handwashing<text:s/>station’<text:s/>to<text:s/>a<text:s/>business/owner’<text:s/>to<text:s/>increase<text:s/>maintenance<text:s/>and<text:s/>repairs.<text:s/>Initially<text:s/></text:span><text:span text:style-name="T418_5">344<text:s/>were<text:s/>fully<text:s/>functional<text:s/>and<text:s/></text:span><text:span text:style-name="T418_6">444<text:s/></text:span><text:span text:style-name="T418_7">were<text:s/>in<text:s/>need<text:s/>of</text:span><text:span text:style-name="T418_8"><text:s/>repair.</text:span></text:p>
      <text:p text:style-name="P419"/>
      <text:p text:style-name="P420"><text:span text:style-name="T420_1">Describe<text:s/>any<text:s/>changes</text:span><text:span text:style-name="T420_2"><text:s/>to</text:span><text:span text:style-name="T420_3"><text:s/>this<text:s/>output</text:span><text:span text:style-name="T420_4"><text:s/>during<text:s/>the<text:s/>past<text:s/>year</text:span><text:span text:style-name="T420_5">,<text:s/>and<text:s/>any<text:s/>planned<text:s/>changes<text:s/></text:span><text:span text:style-name="T420_6">as<text:s/>a<text:s/>result<text:s/>of</text:span><text:span text:style-name="T420_7"><text:s/>this<text:s/>review.</text:span><text:span text:style-name="T420_8"><text:s/></text:span></text:p>
      <text:p text:style-name="P421"/>
      <text:p text:style-name="P422"><text:span text:style-name="T422_1">This<text:s/>output<text:s/>was<text:s/>updated<text:s/>to<text:s/>include<text:s/>critical<text:s/>WASH<text:s/>products<text:s/>and<text:s/>services<text:s/>to<text:s/>communities<text:s/>and<text:s/>institutions.<text:s/>Previously<text:s/>the<text:s/>number<text:s/>of<text:s/>health<text:s/>care<text:s/>facilities<text:s/>reached<text:s/>was<text:s/>a<text:s/></text:span><text:span text:style-name="T422_2">standalone</text:span><text:span text:style-name="T422_3"><text:s/>objective</text:span><text:span text:style-name="T422_4"><text:s/>and<text:s/>weighted<text:s/>as<text:s/>10%<text:s/>of<text:s/>the<text:s/>total</text:span><text:span text:style-name="T422_5">.</text:span><text:span text:style-name="T422_6"><text:s/>The<text:s/>aggregated<text:s/>output<text:s/>now<text:s/>weighted<text:s/>at<text:s/>30%<text:s/>in<text:s/>its<text:s/>entirety<text:s/></text:span><text:span text:style-name="T422_7">to<text:s/>add<text:s/>to<text:s/>output<text:s/>6<text:s/>and<text:s/>7.<text:s/></text:span><text:span text:style-name="T422_8"><text:s/>Given<text:s/>the<text:s/>addition<text:s/>of<text:s/>outputs<text:s/>6<text:s/>and<text:s/>7,<text:s/>it<text:s/>was<text:s/>useful<text:s/>to<text:s/>rationalise<text:s/>the<text:s/>outputs.<text:s/>The<text:s/>indicators<text:s/>have<text:s/>not<text:s/>changed,<text:s/>although<text:s/>new<text:s/>targets<text:s/>were<text:s/>established.</text:span></text:p>
      <text:p text:style-name="P423"/>
      <text:p text:style-name="P424"><text:span text:style-name="T42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25"/>
      <table:table table:style-name="Table15">
        <table:table-column table:style-name="Column55"/>
        <table:table-column table:style-name="Column56"/>
        <table:table-row table:style-name="Row52">
          <table:table-cell table:style-name="Cell171">
            <text:p text:style-name="P426"><text:span text:style-name="T426_1">Previous<text:s/>recommendation</text:span></text:p>
          </table:table-cell>
          <table:table-cell table:style-name="Cell172">
            <text:p text:style-name="P427"><text:span text:style-name="T427_1">Progress</text:span></text:p>
          </table:table-cell>
        </table:table-row>
        <table:table-row table:style-name="Row53">
          <table:table-cell table:style-name="Cell173">
            <text:list text:style-name="LS18" xml:id="list35">
              <text:list-item>
                <text:p text:style-name="P428"><text:span text:style-name="T428_1">FCDO,<text:s/>LSHTM,<text:s/>Unilever<text:s/>and<text:s/>partners<text:s/>together<text:s/>with<text:s/>the<text:s/>TRANSFORM<text:s/>team<text:s/>reflect<text:s/>on<text:s/>product<text:s/>donations,<text:s/>how<text:s/>to<text:s/>best<text:s/>support<text:s/>local<text:s/>markets<text:s/>to<text:s/>provide<text:s/>sustainable<text:s/>and<text:s/>affordable<text:s/>soap<text:s/>to<text:s/>help<text:s/>sustain<text:s/>handwashing<text:s/>practice.<text:s/></text:span></text:p>
              </text:list-item>
            </text:list>
            <text:p text:style-name="P429"/>
          </table:table-cell>
          <table:table-cell table:style-name="Cell174">
            <text:p text:style-name="P430"><text:span text:style-name="T430_1">This<text:s/>was<text:s/>considered<text:s/>as<text:s/>part<text:s/>of<text:s/>lessons<text:s/>learning<text:s/>and<text:s/>captured<text:s/>on<text:s/>the<text:s/>C-19<text:s/>Hygiene<text:s/>Hub’s<text:s/>website</text:span></text:p>
          </table:table-cell>
        </table:table-row>
        <table:table-row table:style-name="Row54">
          <table:table-cell table:style-name="Cell175">
            <text:list text:style-name="LS18" xml:id="list36">
              <text:list-item>
                <text:p text:style-name="P431"><text:span text:style-name="T431_1">Partners<text:s/>and<text:s/>LSHTM<text:s/>to<text:s/>explore<text:s/>how<text:s/>handwashing<text:s/>stations<text:s/>adapted<text:s/>for<text:s/>people<text:s/>with<text:s/>disabilities<text:s/>can<text:s/>be<text:s/>used<text:s/>more<text:s/>widely.</text:span></text:p>
              </text:list-item>
            </text:list>
          </table:table-cell>
          <table:table-cell table:style-name="Cell176">
            <text:p text:style-name="P432"><text:span text:style-name="T432_1">Research<text:s/>project<text:s/>considered<text:s/>by<text:s/>A</text:span><text:span text:style-name="T432_2">m</text:span><text:span text:style-name="T432_3">ref<text:s/>and<text:s/>LSHTM<text:s/>on<text:s/>people<text:s/>with<text:s/>disabilities.</text:span></text:p>
          </table:table-cell>
        </table:table-row>
      </table:table>
      <text:p text:style-name="P433"><text:span text:style-name="T433_1">New<text:s/>recommendations:</text:span></text:p>
      <text:p text:style-name="P434"/>
      <text:list text:style-name="LS18" xml:id="list37">
        <text:list-item>
          <text:p text:style-name="P435"><text:span text:style-name="T435_1">Continue<text:s/>coordination<text:s/>and<text:s/>exploring<text:s/>opportunities<text:s/>for</text:span><text:span text:style-name="T435_2"><text:s/>collaboration<text:s/>between<text:s/>Unilever,<text:s/>humanitarian<text:s/>and<text:s/>RED<text:s/>teams</text:span><text:span text:style-name="T435_3">,<text:s/>beyond<text:s/>the<text:s/>programme<text:s/>end.</text:span></text:p>
        </text:list-item>
      </text:list>
      <text:p text:style-name="P436"/>
      <text:p text:style-name="P437"/>
      <table:table table:style-name="Table16"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row table:style-name="Row55">
          <table:table-cell table:style-name="Cell177">
            <text:p text:style-name="P438"><text:span text:style-name="T438_1">Output<text:s/>Title<text:s/></text:span></text:p>
          </table:table-cell>
          <table:table-cell table:style-name="Cell178" table:number-columns-spanned="4">
            <text:p text:style-name="P439"><text:span text:style-name="T439_1">Staff<text:s/>trained<text:s/>to<text:s/>deliver<text:s/>COVID-19<text:s/>preventative<text:s/>measures<text:s/>(and<text:s/>other<text:s/>topics).</text:span></text:p>
          </table:table-cell>
          <table:covered-table-cell/>
          <table:covered-table-cell/>
          <table:covered-table-cell/>
        </table:table-row>
        <table:table-row table:style-name="Row56">
          <table:table-cell table:style-name="Cell179" table:number-columns-spanned="2">
            <text:p text:style-name="P440"><text:span text:style-name="T440_1">Output<text:s/>number:<text:s/></text:span></text:p>
          </table:table-cell>
          <table:covered-table-cell/>
          <table:table-cell table:style-name="Cell180">
            <text:p text:style-name="P441"><text:span text:style-name="T441_1">4</text:span></text:p>
          </table:table-cell>
          <table:table-cell table:style-name="Cell181">
            <text:p text:style-name="P442"><text:span text:style-name="T442_1">Output<text:s/>Score:<text:s/></text:span></text:p>
          </table:table-cell>
          <table:table-cell table:style-name="Cell182">
            <text:p text:style-name="P443"><text:span text:style-name="T443_1">A++</text:span></text:p>
          </table:table-cell>
        </table:table-row>
        <table:table-row table:style-name="Row57">
          <table:table-cell table:style-name="Cell183" table:number-columns-spanned="2">
            <text:p text:style-name="P444"><text:span text:style-name="T444_1">Impact<text:s/>weighting<text:s/>(%):<text:s text:c="2"/></text:span></text:p>
          </table:table-cell>
          <table:covered-table-cell/>
          <table:table-cell table:style-name="Cell184">
            <text:p text:style-name="P445"><text:span text:style-name="T445_1">1</text:span><text:span text:style-name="T445_2">0%</text:span></text:p>
          </table:table-cell>
          <table:table-cell table:style-name="Cell185">
            <text:p text:style-name="P446"><text:span text:style-name="T446_1">W</text:span><text:span text:style-name="T446_2">eighting<text:s/>revised<text:s/>since<text:s/>last<text:s/></text:span><text:span text:style-name="T446_3">AR?</text:span><text:span text:style-name="T446_4"><text:s/></text:span></text:p>
          </table:table-cell>
          <table:table-cell table:style-name="Cell186">
            <text:p text:style-name="P447"><text:span text:style-name="T447_1">No<text:s/>change</text:span></text:p>
          </table:table-cell>
        </table:table-row>
      </table:table>
      <text:p text:style-name="P448"/>
      <table:table table:style-name="Table17">
        <table:table-column table:style-name="Column62"/>
        <table:table-column table:style-name="Column63"/>
        <table:table-column table:style-name="Column64"/>
        <table:table-row table:style-name="Row58">
          <table:table-cell table:style-name="Cell187">
            <text:p text:style-name="P449"><text:span text:style-name="T449_1">Indicator(s)</text:span></text:p>
          </table:table-cell>
          <table:table-cell table:style-name="Cell188">
            <text:p text:style-name="P450"><text:span text:style-name="T450_1">Milestone(s)<text:s/>for<text:s/>this<text:s/>review</text:span></text:p>
          </table:table-cell>
          <table:table-cell table:style-name="Cell189">
            <text:p text:style-name="P451"><text:span text:style-name="T451_1">Progress<text:s/></text:span></text:p>
          </table:table-cell>
        </table:table-row>
        <table:table-row table:style-name="Row59">
          <table:table-cell table:style-name="Cell190">
            <text:p text:style-name="P452"><text:span text:style-name="T452_1">Number<text:s/>of<text:s/>implementation<text:s/>staff<text:s/>(health<text:s/>care<text:s/>workers,<text:s/>community<text:s/>health<text:s/>workers,<text:s/>carers,<text:s/>teachers,<text:s/>or<text:s/>other<text:s/>workers)<text:s/>trained<text:s/>in<text:s/>communicating<text:s/>about<text:s/>hygiene<text:s/>and<text:s/>COVID-19<text:s text:c="2"/>prevention<text:s text:c="2"/>and<text:s/>other<text:s/>topics)<text:s text:c="63"/>Disaggregated<text:s/>by:<text:s/>Health<text:s/>Care<text:s/>Workers<text:s/>e.g.<text:s/>doctors,<text:s/>nurses,<text:s/>hospital<text:s/>cleaners,<text:s/>medical<text:s/>officers,<text:s/>Community<text:s/>Health<text:s/>Workers,<text:s/>Care<text:s/>home<text:s/>staff<text:s/>(professional<text:s/>institutions),<text:s/>Caregiver<text:s/>(professional<text:s/>or<text:s/>family<text:s/>/<text:s/>relatives<text:s/>looking<text:s/>after<text:s/>people<text:s/>with<text:s/>disabilities<text:s/>or<text:s/>older<text:s/>adults),<text:s/>School<text:s/>teachers,<text:s/>Government<text:s/>workers</text:span></text:p>
          </table:table-cell>
          <table:table-cell table:style-name="Cell191">
            <text:p text:style-name="P453"><text:span text:style-name="T453_1">49,497<text:s/>staff<text:s/>trained</text:span></text:p>
          </table:table-cell>
          <table:table-cell table:style-name="Cell192">
            <text:p text:style-name="P454"><text:span text:style-name="T454_1">51,904<text:s/>staff<text:s/>trained</text:span></text:p>
            <text:p text:style-name="P455"/>
            <text:list text:style-name="LS18" xml:id="list38">
              <text:list-item>
                <text:p text:style-name="P456"><text:span text:style-name="T456_1">4,989<text:s/>Community<text:s/>Health<text:s/>Workers,</text:span></text:p>
              </text:list-item>
              <text:list-item>
                <text:p text:style-name="P457"><text:span text:style-name="T457_1">3,487<text:s/>Health<text:s/>Care<text:s/>Workers</text:span></text:p>
              </text:list-item>
              <text:list-item>
                <text:p text:style-name="P458"><text:span text:style-name="T458_1">39,652<text:s/>School<text:s/>Teachers</text:span></text:p>
              </text:list-item>
              <text:list-item>
                <text:p text:style-name="P459"><text:span text:style-name="T459_1">50<text:s/>Care<text:s/>home<text:s/>staf</text:span><text:span text:style-name="T459_2">f</text:span></text:p>
              </text:list-item>
              <text:list-item>
                <text:p text:style-name="P460"><text:span text:style-name="T460_1">2,378<text:s/>Caregivers</text:span></text:p>
              </text:list-item>
              <text:list-item>
                <text:p text:style-name="P461"><text:span text:style-name="T461_1">782<text:s/>Government<text:s/>workers</text:span></text:p>
              </text:list-item>
              <text:list-item>
                <text:p text:style-name="P462"><text:span text:style-name="T462_1">566<text:s/></text:span><text:span text:style-name="T462_2">other</text:span></text:p>
              </text:list-item>
            </text:list>
          </table:table-cell>
        </table:table-row>
        <table:table-row table:style-name="Row60">
          <table:table-cell table:style-name="Cell193">
            <text:p text:style-name="P463"><text:span text:style-name="T463_1">Number<text:s/>of<text:s/>staff<text:s/>trained<text:s/>to<text:s/>promote<text:s/>COVID-19<text:s/>vaccine<text:s/>uptake,<text:s/>vaccine<text:s/>site<text:s/>locations,<text:s/>and<text:s/>promote<text:s/>reduction<text:s/>of<text:s/>hesitancy,<text:s/>misinformation,<text:s/>or<text:s/>related<text:s/>subject<text:s text:c="95"/>Disaggregated<text:s/>by:<text:s/>Health<text:s/>Care<text:s/>Workers<text:s/>e.g.<text:s/>doctors,<text:s/>nurses,<text:s/>hospital<text:s/>cleaners,<text:s/>medical<text:s/>officers,<text:s/>Community<text:s/>Health<text:s/>Workers,<text:s/>Care<text:s/>home<text:s/>staff<text:s/>(professional<text:s/>institutions),<text:s/>Caregiver<text:s/>(professional<text:s/>or<text:s/>family<text:s/>/<text:s/>relatives<text:s/>looking<text:s/>after<text:s/>people<text:s/>with<text:s/>disabilities<text:s/>or<text:s/>older<text:s/>adults),<text:s/>School<text:s/>teachers,<text:s/>Government<text:s/>workers</text:span></text:p>
          </table:table-cell>
          <table:table-cell table:style-name="Cell194">
            <text:p text:style-name="P464"><text:span text:style-name="T464_1">4,593<text:s/></text:span><text:span text:style-name="T464_2">staff<text:s/>trained<text:s/>(</text:span><text:span text:style-name="T464_3">75%<text:s/>estimate<text:s/>of<text:s/>progress<text:s/>in<text:s/>Q3</text:span><text:span text:style-name="T464_4">)</text:span></text:p>
            <text:p text:style-name="P465"/>
          </table:table-cell>
          <table:table-cell table:style-name="Cell195">
            <text:p text:style-name="P466"><text:span text:style-name="T466_1">51,904</text:span><text:span text:style-name="T466_2"><text:s/>staff<text:s/>trained<text:s/></text:span></text:p>
          </table:table-cell>
        </table:table-row>
      </table:table>
      <text:p text:style-name="P467"/>
      <text:p text:style-name="P468"><text:span text:style-name="T468_1">Briefly<text:s/>describe<text:s/>the<text:s/>output’s<text:s/>activities<text:s/>and<text:s/>provide<text:s/>supporting<text:s/>narrative<text:s/>for<text:s/>the<text:s/>score.<text:s/></text:span></text:p>
      <text:p text:style-name="P469"/>
      <text:p text:style-name="P470"><text:span text:style-name="T470_1">This<text:s/>output<text:s/>has<text:s/>substantially<text:s/>exceeded<text:s/>(A++)<text:s/>its<text:s/>target<text:s/>for<text:s/>the<text:s/>reporting<text:s/>period<text:s/>for<text:s/>hygiene<text:s/>promotion<text:s/>and<text:s/>COVID-19<text:s/>prevention,<text:s/>and<text:s/>for<text:s/>vaccine<text:s/>uptake.<text:s/>Initial<text:s/>estimates<text:s/>of<text:s/>the<text:s/>scale<text:s/>of<text:s/>the<text:s/>vaccine<text:s/>uptake<text:s/>component<text:s/>were<text:s/>approximately<text:s/>25%<text:s/>of<text:s/>those<text:s/>reached<text:s/>with<text:s/>hygiene<text:s/>and<text:s/>C-19<text:s/>prevention<text:s/>messages.<text:s/>Partners<text:s/>have<text:s/>significantly<text:s/>stepped<text:s/>up<text:s/>the<text:s/>vaccine<text:s/>uptake<text:s/>aspects<text:s/>of<text:s/>the<text:s/>programme.<text:s/>It<text:s/>is<text:s/>also<text:s/>now<text:s/>included<text:s/>in<text:s/>all<text:s/>materials,<text:s/>which<text:s/>is<text:s/>why<text:s/>indicators<text:s/>4.1<text:s/>and<text:s/>4.2<text:s/>now<text:s/>report<text:s/>the<text:s/>same<text:s/>number<text:s/>of<text:s/>staff<text:s/>trained.</text:span></text:p>
      <text:p text:style-name="P471"/>
      <text:p text:style-name="P472"><text:span text:style-name="T472_1">Training<text:s/>under<text:s/>HBCC</text:span><text:span text:style-name="T472_2"><text:s/>Phase<text:s/></text:span><text:span text:style-name="T472_3">2<text:s/>continued<text:s/>to<text:s/>target<text:s/>professionals<text:s/>and<text:s/>those<text:s/>with<text:s/>influence<text:s/>in<text:s/>the<text:s/>communities:<text:s/>health<text:s/>care<text:s/>workers,<text:s/>community<text:s/>health<text:s/>workers,<text:s/></text:span><text:span text:style-name="T472_4">school</text:span><text:span text:style-name="T472_5"><text:s/></text:span><text:span text:style-name="T472_6">teachers</text:span><text:span text:style-name="T472_7">,<text:s/>but<text:s/>also<text:s/>caregivers<text:s/>both<text:s/>professional<text:s/>and<text:s/>family<text:s/>or<text:s/>relatives<text:s/>as<text:s/>well<text:s/>as<text:s/>government<text:s/>workers.<text:s/>The<text:s/>main<text:s/>training<text:s/>topics<text:s/>included<text:s/>handwashing,<text:s/>COVID-19<text:s/>symptoms<text:s/>and<text:s/>transmission,<text:s/>promotion<text:s/>of<text:s/>the<text:s/>vaccine,<text:s/>reducing<text:s/>vaccine<text:s/>hesitancy,<text:s/>reducing<text:s/>vaccine<text:s/>misinformation<text:s/>and<text:s/>disinformation,<text:s/>respiratory<text:s/>etiquette<text:s/>and<text:s/>community<text:s/>and<text:s/>environmental<text:s/>hygiene<text:s/>but<text:s/>also<text:s/>supporting<text:s/>people<text:s/>with<text:s/>disabilities<text:s/>or<text:s/>older<text:s/>adults.</text:span></text:p>
      <text:p text:style-name="P473"/>
      <text:p text:style-name="P474"><text:span text:style-name="T474_1">The<text:s/>large<text:s/>number<text:s/>of<text:s/>teachers<text:s/>trained<text:s/>are<text:s/>due<text:s/>to<text:s/>the<text:s/>very<text:s/>popular<text:s/>and<text:s/>effective<text:s/>GIZ<text:s/>supported<text:s/>Massive<text:s/>Online<text:s/>Open<text:s/>Courses<text:s/>in<text:s/>Indonesia<text:s/>and<text:s/>the<text:s/>Philippines.<text:s/>These<text:s/>modules,<text:s/>already<text:s/>active<text:s/>in<text:s/>phase<text:s/>1,<text:s/></text:span><text:span text:style-name="T474_2">were</text:span><text:span text:style-name="T474_3"><text:s/>updated<text:s/>with<text:s/>a<text:s/>module<text:s/>on<text:s/>Infection<text:s/>Prevention<text:s/>and<text:s/>Control<text:s/>and<text:s/>another<text:s/>on<text:s/>COVID-19<text:s/>vaccination.<text:s/>The<text:s/>course<text:s/>content<text:s/>will<text:s/>be<text:s/>further<text:s/>updated<text:s/>to<text:s/>cover<text:s/>a<text:s/>chapter<text:s/>on<text:s/>basic<text:s/>immunization<text:s/>to<text:s/>ensure<text:s/>the<text:s/>MOOC’s<text:s/>relevance<text:s/>in<text:s/>the<text:s/>longer<text:s/>term.<text:s/>Schools<text:s/>serve<text:s/>as<text:s/>a<text:s/>venue<text:s/>for<text:s/>general<text:s/>immunization<text:s/>programmes.<text:s text:c="2"/>The<text:s/>project<text:s/>team<text:s/>is<text:s/>working<text:s/>with<text:s/></text:span><text:span text:style-name="T474_4">DepEd<text:s/>and<text:s/>the<text:s/></text:span><text:span text:style-name="T474_5">Department</text:span><text:span text:style-name="T474_6"><text:s/>of<text:s/>Health<text:s/>(DOH)<text:s/>on<text:s/>a<text:s/>campaign<text:s/>to<text:s/>support<text:s/>immunization<text:s/>beyond<text:s/>the<text:s/>COVID-19<text:s/>vaccine.</text:span></text:p>
      <text:p text:style-name="P475"/>
      <text:p text:style-name="P476"><text:span text:style-name="T476_1">Save<text:s/>the<text:s/>Children</text:span><text:span text:style-name="T476_2"><text:s/>and<text:s/>a<text:s/>local<text:s/>partner</text:span><text:span text:style-name="T476_3"><text:s/>adapted<text:s/>an<text:s/>innovative<text:s/>e-learning<text:s/>tool<text:s/>designed<text:s/>during<text:s/>HBCC</text:span><text:span text:style-name="T476_4"><text:s/>Phase<text:s/></text:span><text:span text:style-name="T476_5">1,<text:s/>to<text:s/>include<text:s/>COVID-19<text:s/>vaccination.<text:s/>The<text:s/>Rapid<text:s/>Emergency<text:s/>Training<text:s/>Solution<text:s/>(RETS)<text:s/>application<text:s/>developed<text:s/>was<text:s/>designed<text:s/>to<text:s/>provide<text:s/>training,<text:s/>with<text:s/>certification,<text:s/>to<text:s/>frontline<text:s/>health<text:s/>workers,<text:s/>community<text:s/>health<text:s/>workers,<text:s/>schoolteachers,<text:s/>volunteers<text:s/>and<text:s/>the<text:s/>wider<text:s/>community<text:s/>member<text:s/>on<text:s/>Covid<text:s/>Appropriate<text:s/>Behaviour.<text:s text:c="2"/>This<text:s/>RETS<text:s/>app<text:s/>is<text:s/>freely<text:s/>available<text:s/>on<text:s/>google<text:s/>store<text:s/>and<text:s/>is<text:s/>available<text:s/>in<text:s/>Hindi,<text:s/>English,<text:s/>Marathi,<text:s/>Odiya<text:s/>and<text:s/>Bengali<text:s/>language:<text:s/></text:span><text:span text:style-name="T476_6">The<text:s/>RETS<text:s/>web<text:s/>link<text:s/>may<text:s/>be<text:s/>accessed<text:s/>here:<text:s/></text:span><text:span text:style-name="T476_7"><text:a xlink:type="simple" xlink:href="http://webshares.empowerschoolofhealth.com/elearning/Save%20the%20Children/English_Course/story.html"><text:span text:style-name="T476_8">http://webshares.empowerschoolofhealth.com/elearning/Save%20the%20Children/English_Course/story.html</text:span></text:a></text:span><text:span text:style-name="T476_9"><text:s/></text:span></text:p>
      <text:p text:style-name="P477"/>
      <text:p text:style-name="P478"><text:span text:style-name="T478_1">Of<text:s/>the<text:s/>70<text:s/>instances<text:s/>of<text:s/>training<text:s/>or<text:s/>capacity<text:s/>building<text:s/>that<text:s/>reported<text:s/>mode<text:s/>of<text:s/>delivery,<text:s/>36<text:s/>ran<text:s/>face-to-face<text:s/>and<text:s/>34<text:s/>conducted<text:s/>online<text:s/>training.<text:s/>In<text:s/>Ghana,<text:s/>face-to<text:s/>face<text:s/>training<text:s/>reached<text:s/>a<text:s/>range<text:s/>of<text:s/>community-based<text:s/>organisations<text:s/>and<text:s/>stakeholders,<text:s/>such<text:s/>as<text:s/>religious<text:s/>leaders,<text:s/>community<text:s/>leaders,<text:s/>but<text:s/>also<text:s/>lorry<text:s/>station<text:s/>leader.<text:s/>This<text:s/>included<text:s/>training<text:s/>on<text:s/>how<text:s/>to<text:s/>communicate<text:s/>COVID-19<text:s/>safety<text:s/>messages,<text:s/>as<text:s/>well<text:s/>as<text:s/>how<text:s/>to<text:s/>develop<text:s/>longer-term<text:s/>plans<text:s/>for<text:s/>sustainable<text:s/>hygiene<text:s/>campaigns<text:s/>and<text:s/>organisational<text:s/>C-19<text:s/>safety<text:s/>plans.</text:span></text:p>
      <text:p text:style-name="P479"/>
      <text:p text:style-name="P480"><text:span text:style-name="T480_1">Describe<text:s/>any<text:s/>changes</text:span><text:span text:style-name="T480_2"><text:s/>to</text:span><text:span text:style-name="T480_3"><text:s/>this<text:s/>output</text:span><text:span text:style-name="T480_4"><text:s/>during<text:s/>the<text:s/>past<text:s/>year</text:span><text:span text:style-name="T480_5">,<text:s/>and<text:s/>any<text:s/>planned<text:s/>changes<text:s/></text:span><text:span text:style-name="T480_6">as<text:s/>a<text:s/>result<text:s/>of</text:span><text:span text:style-name="T480_7"><text:s/>this<text:s/>review.</text:span></text:p>
      <text:p text:style-name="P481"/>
      <text:p text:style-name="P482"><text:span text:style-name="T482_1">The</text:span><text:span text:style-name="T482_2"><text:s/>indicator<text:s/>on<text:s/>staff<text:s/></text:span><text:span text:style-name="T482_3">training<text:s/></text:span><text:span text:style-name="T482_4">on<text:s/>vaccine<text:s/>uptake</text:span><text:span text:style-name="T482_5"><text:s/>and</text:span><text:span text:style-name="T482_6"><text:s/>hesitancy<text:s/>was<text:s/>added<text:s/></text:span><text:span text:style-name="T482_7">when<text:s/>reviewing<text:s/>the<text:s/>logframe<text:s/>under<text:s/></text:span><text:span text:style-name="T482_8">P</text:span><text:span text:style-name="T482_9">hase<text:s/>2</text:span><text:span text:style-name="T482_10">.</text:span><text:span text:style-name="T482_11"><text:s/>Not<text:s/>all<text:s/>partners<text:s/>had<text:s/>set<text:s/>out<text:s/>to<text:s/>address<text:s/>vaccine<text:s/>uptake<text:s/>initially,<text:s/></text:span><text:span text:style-name="T482_12">reason<text:s/>for<text:s/>which<text:s/>it<text:s/>was<text:s/>included<text:s/>as<text:s/>a<text:s/>second<text:s/>indicator,<text:s/>but<text:s/>as<text:s/>the<text:s/>context<text:s/>changed,<text:s/>all<text:s/>partners<text:s/>did<text:s/>include<text:s/>vaccine<text:s/>messaged.<text:s/></text:span><text:span text:style-name="T482_13"><text:s/></text:span></text:p>
      <text:p text:style-name="P483"/>
      <text:p text:style-name="P484"><text:span text:style-name="T48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85"/>
      <table:table table:style-name="Table18">
        <table:table-column table:style-name="Column65"/>
        <table:table-column table:style-name="Column66"/>
        <table:table-row table:style-name="Row61">
          <table:table-cell table:style-name="Cell196">
            <text:p text:style-name="P486"><text:span text:style-name="T486_1">Previous<text:s/>recommendation</text:span></text:p>
          </table:table-cell>
          <table:table-cell table:style-name="Cell197">
            <text:p text:style-name="P487"><text:span text:style-name="T487_1">Progress</text:span></text:p>
          </table:table-cell>
        </table:table-row>
        <table:table-row table:style-name="Row62">
          <table:table-cell table:style-name="Cell198">
            <text:p text:style-name="P488"><text:span text:style-name="T488_1">Partners<text:s/>should<text:s/>continue<text:s/>embedding<text:s/>these<text:s/>tools<text:s/>and<text:s/>training<text:s/>modules<text:s/>in<text:s/>institutions<text:s/>and<text:s/>public<text:s/>places<text:s/>to<text:s/>support<text:s/>plans<text:s/>and<text:s/>budget<text:s/>allocations<text:s/>to<text:s/>meet<text:s/>the<text:s/>recurring<text:s/>costs<text:s/>of<text:s/>hygiene<text:s/>products.</text:span></text:p>
          </table:table-cell>
          <table:table-cell table:style-name="Cell199">
            <text:p text:style-name="P489"><text:span text:style-name="T489_1">Partners<text:s/>are<text:s/>addressing<text:s/>this<text:s/>through<text:s/>coordination<text:s/>at<text:s/>national<text:s/>and<text:s/>local<text:s/>level.</text:span></text:p>
            <text:p text:style-name="P490"><text:span text:style-name="T490_1">UNICEF<text:s/>supporting<text:s/>hygiene<text:s/>plans<text:s/>in<text:s/></text:span><text:span text:style-name="T490_2">focus<text:s/>countries</text:span><text:span text:style-name="T490_3">.</text:span></text:p>
          </table:table-cell>
        </table:table-row>
        <table:table-row table:style-name="Row63">
          <table:table-cell table:style-name="Cell200">
            <text:p text:style-name="P491"><text:span text:style-name="T491_1">Partners<text:s/>and<text:s/>LSHTM<text:s/>continue<text:s/>to<text:s/>support<text:s/>materials<text:s/>and<text:s/>learning<text:s/>is<text:s/>available<text:s/>locally<text:s/>as<text:s/>well<text:s/>as<text:s/>on<text:s/>the<text:s/>Hygiene<text:s/>Hub’s<text:s/>website.<text:s/></text:span></text:p>
            <text:p text:style-name="P492"/>
          </table:table-cell>
          <table:table-cell table:style-name="Cell201">
            <text:p text:style-name="P493"><text:span text:style-name="T493_1">The<text:s/>C-19<text:s/>Hygiene<text:s/>Hub<text:s/>continues<text:s/>to<text:s/>collect<text:s/>case<text:s/>studies<text:s/>and<text:s/>publish<text:s/>on<text:s/>its<text:s/>website.</text:span></text:p>
          </table:table-cell>
        </table:table-row>
        <table:table-row table:style-name="Row64">
          <table:table-cell table:style-name="Cell202">
            <text:p text:style-name="P494"><text:span text:style-name="T494_1">FCDO<text:s/>and<text:s/>LSHTM<text:s/>to<text:s/>consider<text:s/>how<text:s/>these<text:s/>digital<text:s/>tools<text:s/>continue<text:s/>to<text:s/>be<text:s/>part<text:s/>of<text:s/>a<text:s/>readily<text:s/>deployable<text:s/>toolbox<text:s/>in<text:s/>case<text:s/>of<text:s/>need<text:s/>for<text:s/>future<text:s/>health<text:s/>outbreaks.</text:span></text:p>
            <text:p text:style-name="P495"/>
          </table:table-cell>
          <table:table-cell table:style-name="Cell203">
            <text:p text:style-name="P496"><text:span text:style-name="T496_1">The<text:s/>C-19<text:s/>Behaviour<text:s/>change<text:s/>forum<text:s/>is<text:s/>running<text:s/>a<text:s/>webinar<text:s/>series<text:s/>on<text:s/>‘What’s<text:s/>next<text:s/>for<text:s/>Behaviour<text:s/>Change’<text:s/>to<text:s/>capture<text:s/>these<text:s/>tools<text:s/>and<text:s/>approaches</text:span><text:span text:style-name="T496_2">.</text:span></text:p>
          </table:table-cell>
        </table:table-row>
      </table:table>
      <text:p text:style-name="P497"/>
      <text:p text:style-name="P498"><text:span text:style-name="T498_1">Lessons:</text:span></text:p>
      <text:list text:style-name="LS16" xml:id="list45">
        <text:list-item>
          <text:p text:style-name="P499"><text:span text:style-name="T499_1">The<text:s/>Massive<text:s/>Open<text:s/>Online<text:s/>Course,<text:s/>once<text:s/>developed<text:s/>could<text:s/>easily<text:s/>be<text:s/>updated<text:s/>with<text:s/>additional<text:s/>module<text:s/>on<text:s/>vaccine,<text:s/>reaching<text:s/>large<text:s/>number<text:s/>of<text:s/>people<text:s/>very<text:s/>quickly.<text:s/>The<text:s/>use<text:s/>of<text:s/>digital<text:s/>training<text:s/>where<text:s/>it<text:s/>is<text:s/>available<text:s/>is<text:s/>an<text:s/>invaluable<text:s/>resource.</text:span></text:p>
        </text:list-item>
      </text:list>
      <text:p text:style-name="P500"><text:span text:style-name="T500_1">New<text:s/>recommendations:</text:span></text:p>
      <text:list text:style-name="LS16" xml:id="list46">
        <text:list-item>
          <text:p text:style-name="P501"><text:span text:style-name="T501_1">Share<text:s/>lessons<text:s/>on<text:s/>transfer<text:s/>of<text:s/>the<text:s/>Massive<text:s/>Open<text:s/>Online<text:s/>courses<text:s/>to<text:s/>a<text:s/>different<text:s/>context<text:s/>in<text:s/>Africa.</text:span></text:p>
        </text:list-item>
      </text:list>
      <text:p text:style-name="P502"/>
      <table:table table:style-name="Table19"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65">
          <table:table-cell table:style-name="Cell204">
            <text:p text:style-name="P503"><text:span text:style-name="T503_1">Output<text:s/>Title<text:s/></text:span></text:p>
          </table:table-cell>
          <table:table-cell table:style-name="Cell205" table:number-columns-spanned="4">
            <text:p text:style-name="P504"><text:span text:style-name="T504_1">HBCC<text:s/>partners,<text:s/>national<text:s/>partners<text:s/>as<text:s/>well<text:s/>as<text:s/>broader<text:s/>WASH<text:s/>sector,<text:s/>informed<text:s/>by<text:s/>evidence-based<text:s/>guidance<text:s/>on<text:s/>hygiene<text:s/>and<text:s/>WASH<text:s/>programming,<text:s/>vaccine<text:s/>confidence,<text:s/>regular<text:s/>learning<text:s/>from<text:s/>the<text:s/>response<text:s/>and<text:s/>research<text:s/>providing<text:s/>longer<text:s/>term<text:s/>legacy<text:s/>in<text:s/>wider<text:s/>programming,<text:s/>policy<text:s/>and<text:s/>practice</text:span></text:p>
          </table:table-cell>
          <table:covered-table-cell/>
          <table:covered-table-cell/>
          <table:covered-table-cell/>
        </table:table-row>
        <table:table-row table:style-name="Row66">
          <table:table-cell table:style-name="Cell206" table:number-columns-spanned="2">
            <text:p text:style-name="P505"><text:span text:style-name="T505_1">Output<text:s/>number:<text:s/></text:span></text:p>
          </table:table-cell>
          <table:covered-table-cell/>
          <table:table-cell table:style-name="Cell207">
            <text:p text:style-name="P506"><text:span text:style-name="T506_1">5</text:span></text:p>
          </table:table-cell>
          <table:table-cell table:style-name="Cell208">
            <text:p text:style-name="P507"><text:span text:style-name="T507_1">Output<text:s/>Score:<text:s/></text:span></text:p>
          </table:table-cell>
          <table:table-cell table:style-name="Cell209">
            <text:p text:style-name="P508"><text:span text:style-name="T508_1">A</text:span></text:p>
          </table:table-cell>
        </table:table-row>
        <table:table-row table:style-name="Row67">
          <table:table-cell table:style-name="Cell210" table:number-columns-spanned="2">
            <text:p text:style-name="P509"><text:span text:style-name="T509_1">Impact<text:s/>weighting<text:s/>(%):<text:s text:c="2"/></text:span></text:p>
          </table:table-cell>
          <table:covered-table-cell/>
          <table:table-cell table:style-name="Cell211">
            <text:p text:style-name="P510"><text:span text:style-name="T510_1">5%</text:span></text:p>
          </table:table-cell>
          <table:table-cell table:style-name="Cell212">
            <text:p text:style-name="P511"><text:span text:style-name="T511_1">W</text:span><text:span text:style-name="T511_2">eighting<text:s/>revised<text:s/>since<text:s/>last<text:s/></text:span><text:span text:style-name="T511_3">AR?</text:span><text:span text:style-name="T511_4"><text:s/></text:span></text:p>
          </table:table-cell>
          <table:table-cell table:style-name="Cell213">
            <text:p text:style-name="P512"><text:span text:style-name="T512_1">Down</text:span></text:p>
          </table:table-cell>
        </table:table-row>
      </table:table>
      <text:p text:style-name="P513"/>
      <table:table table:style-name="Table20">
        <table:table-column table:style-name="Column72"/>
        <table:table-column table:style-name="Column73"/>
        <table:table-column table:style-name="Column74"/>
        <table:table-row table:style-name="Row68">
          <table:table-cell table:style-name="Cell214">
            <text:p text:style-name="P514"><text:span text:style-name="T514_1">Indicator(s)</text:span></text:p>
          </table:table-cell>
          <table:table-cell table:style-name="Cell215">
            <text:p text:style-name="P515"><text:span text:style-name="T515_1">Milestone(s)<text:s/>for<text:s/>this<text:s/>review</text:span></text:p>
          </table:table-cell>
          <table:table-cell table:style-name="Cell216">
            <text:p text:style-name="P516"><text:span text:style-name="T516_1">Progress<text:s/></text:span></text:p>
          </table:table-cell>
        </table:table-row>
        <table:table-row table:style-name="Row69">
          <table:table-cell table:style-name="Cell217">
            <text:p text:style-name="P517"><text:span text:style-name="T517_1">Cumulative<text:s/>number<text:s/>of<text:s/>evidence-based<text:s/>guidance<text:s/>notes,<text:s/>webinars,<text:s/>technical<text:s/>assistance,<text:s/>or<text:s/>equivalent<text:s/>products<text:s/>produced<text:s/>and<text:s/>shared<text:s/>by<text:s/>the<text:s/>Hygiene<text:s/>Hub,<text:s/>including<text:s/>number<text:s/>focused<text:s/>on<text:s/>improving<text:s/>the<text:s/>quality<text:s/>and<text:s/>impact<text:s/>of<text:s/>HBCC<text:s/>partner<text:s/>interventions.<text:s/>(LSHTM<text:s/>only)</text:span></text:p>
          </table:table-cell>
          <table:table-cell table:style-name="Cell218">
            <text:p text:style-name="P518"><text:span text:style-name="T518_1">10<text:s/>new</text:span><text:span text:style-name="T518_2">/reviewed<text:s/>technical<text:s/>resources<text:s/>published<text:s/></text:span><text:span text:style-name="T518_3">on<text:s/>Hygiene<text:s/>Hub<text:s/>website</text:span><text:span text:style-name="T518_4">.</text:span></text:p>
          </table:table-cell>
          <table:table-cell table:style-name="Cell219">
            <text:p text:style-name="P519"><text:span text:style-name="T519_1">Review<text:s/>and<text:s/>update<text:s/>of<text:s/></text:span><text:span text:style-name="T519_2">13<text:s/>pre-existing<text:s/>technical<text:s/>resources.<text:s/></text:span></text:p>
            <text:p text:style-name="P520"><text:span text:style-name="T520_1">5<text:s/>learning<text:s/>briefs<text:s/>with<text:s/>new<text:s/>and<text:s/>updated<text:s/>evidence,</text:span></text:p>
            <text:p text:style-name="P521"><text:span text:style-name="T521_1">One<text:s/>case<text:s/>study<text:s/>published<text:s/>and<text:s/>4<text:s/>near<text:s/>completion</text:span></text:p>
            <text:p text:style-name="P522"><text:span text:style-name="T522_1">3<text:s/>research<text:s/>products<text:s/>confirmed</text:span><text:span text:style-name="T522_2"><text:s/>and<text:s/>data<text:s/>compilation<text:s/>and<text:s/>sharing<text:s/>in<text:s/>progress.</text:span></text:p>
          </table:table-cell>
        </table:table-row>
        <table:table-row table:style-name="Row70">
          <table:table-cell table:style-name="Cell220">
            <text:p text:style-name="P523"><text:span text:style-name="T523_1">Provision<text:s/>of<text:s/>support<text:s/>and<text:s/>guidance<text:s/>to<text:s/>government<text:s/>led<text:s/>initiatives<text:s/>in<text:s/>preparedness<text:s/>measures<text:s/>for<text:s/>future<text:s/>outbreaks.</text:span></text:p>
          </table:table-cell>
          <table:table-cell table:style-name="Cell221">
            <text:p text:style-name="P524"><text:span text:style-name="T524_1">200</text:span><text:span text:style-name="T524_2"><text:s/>events<text:s/>held<text:s/>and/or<text:s/>documents<text:s/>produced<text:s/>(disaggregated<text:s/>per<text:s/>type<text:s/>of<text:s/>event:<text:s/>capacity<text:s/>building,<text:s/>strengthening,<text:s/>learning<text:s/>and<text:s/>dissemination</text:span><text:span text:style-name="T524_3">.</text:span></text:p>
          </table:table-cell>
          <table:table-cell table:style-name="Cell222">
            <text:p text:style-name="P525"><text:span text:style-name="T525_1">197<text:s/>events<text:s/>or<text:s/>meetings<text:s/>conducted<text:s/>with<text:s/>3,993<text:s/>attendees</text:span></text:p>
          </table:table-cell>
        </table:table-row>
      </table:table>
      <text:p text:style-name="P526"/>
      <text:p text:style-name="P527"><text:span text:style-name="T527_1">Briefly<text:s/>describe<text:s/>the<text:s/>output’s<text:s/>activities<text:s/>and<text:s/>provide<text:s/>supporting<text:s/>narrative<text:s/>for<text:s/>the<text:s/>score.<text:s/></text:span></text:p>
      <text:p text:style-name="P528"/>
      <text:p text:style-name="P529"><text:span text:style-name="T529_1">This<text:s/>output<text:s/>has<text:s/>met<text:s/>expectation</text:span><text:span text:style-name="T529_2">s</text:span><text:span text:style-name="T529_3"><text:s/>scoring<text:s/>A.<text:s/>The<text:s/>C-19<text:s/>Hygiene<text:s/>Hub<text:s/>has<text:s/>slightly<text:s/>exceeded<text:s/>the<text:s/>milestone<text:s/>for<text:s/>the<text:s/>reporting<text:s/>period,<text:s/>and<text:s/>partners<text:s/>have<text:s/>almost<text:s/>hit<text:s/>their<text:s/>target<text:s/>of<text:s/>200<text:s/>events<text:s/>(carrying<text:s/>out<text:s/>197<text:s/>over<text:s/>the<text:s/>reporting<text:s/>period).<text:s/></text:span></text:p>
      <text:p text:style-name="P530"/>
      <text:p text:style-name="P531"><text:span text:style-name="T531_1">The<text:s/>LSHTM’s<text:s/>Hygiene<text:s/>Hub<text:s/>remains<text:s/>a<text:s/>key<text:s/>‘go-to’<text:s/>for<text:s/>up-to-date<text:s/>evidence,<text:s/>case<text:s/>studies<text:s/>and<text:s/>learning<text:s/>on<text:s/>hygiene<text:s/>and<text:s/>COVID-19</text:span><text:span text:style-name="T531_2">,<text:s/>with<text:s/></text:span><text:span text:style-name="T531_3">approximately<text:s/></text:span><text:span text:style-name="T531_4">527,000<text:s/>visits<text:s/></text:span><text:span text:style-name="T531_5">since<text:s/>March</text:span><text:span text:style-name="T531_6"><text:s/>2020</text:span><text:span text:style-name="T531_7">.</text:span><text:span text:style-name="T531_8"><text:s/>Between<text:s/>September<text:s/>and<text:s/>December<text:s/>2022<text:s/>alone,<text:s/>there<text:s/>were<text:s/>63,000<text:s/>visits,<text:s/>an<text:s/>increase<text:s/>of<text:s/>270%<text:s/>over<text:s/>the<text:s/>previous<text:s/>3<text:s/>months<text:s/>(June<text:s/>–<text:s/>August<text:s/>2022).<text:s/>The<text:s/>Hub’s<text:s/>technical<text:s/>resources<text:s/>are<text:s/>the<text:s/>most<text:s/>viewed</text:span><text:span text:style-name="T531_9">.</text:span><text:span text:style-name="T531_10"><text:s/></text:span></text:p>
      <text:p text:style-name="P532"/>
      <text:p text:style-name="P533"><text:span text:style-name="T533_1">The<text:s/>LSHTM<text:s/>worked<text:s/>closely<text:s/>with<text:s/>partners<text:s/>and<text:s/>the<text:s/>FCDO’s<text:s/>Monitoring<text:s/>and<text:s/>Evaluation<text:s/>adviser,<text:s/>funded<text:s/>through<text:s/>the<text:s/>humanitarian<text:s/>partnership<text:s/>to<text:s/></text:span><text:span text:style-name="T533_2">develop<text:s/>a<text:s/>common<text:s/>M&amp;E<text:s/>framework<text:s/>to<text:s/>facilitate<text:s/>data<text:s/>collection</text:span><text:span text:style-name="T533_3"><text:s/>across<text:s/>partners<text:s/>to<text:s/>inform</text:span><text:span text:style-name="T533_4"><text:s/>an<text:s/>outcome<text:s/>evaluation.<text:s/></text:span><text:span text:style-name="T533_5">An<text:s/>update<text:s/>to<text:s/>the</text:span><text:span text:style-name="T533_6"><text:s/>process</text:span><text:span text:style-name="T533_7"><text:s/>evaluation</text:span><text:span text:style-name="T533_8"><text:s/>and<text:s/></text:span><text:span text:style-name="T533_9">the<text:s/></text:span><text:span text:style-name="T533_10">outcome<text:s/>evaluations<text:s/>are<text:s/>well<text:s/>under<text:s/>way<text:s/>with<text:s/>interviews<text:s/>conducted<text:s/>and<text:s/>data<text:s/>transfer<text:s/>between<text:s/>organisations<text:s/>underway.</text:span></text:p>
      <text:p text:style-name="P534"/>
      <text:p text:style-name="P535"><text:span text:style-name="T535_1">The<text:s/>learning<text:s/>journey<text:s/>focused<text:s/>on<text:s/>themes<text:s/>related<text:s/>to<text:s/>Vaccine<text:s/>uptake</text:span><text:span text:style-name="T535_2">,<text:s/>accessing<text:s/>vulnerable<text:s/>populations</text:span><text:span text:style-name="T535_3">,<text:s/>and<text:s/>strengthening<text:s/>hygiene<text:s/>systems</text:span><text:span text:style-name="T535_4">.<text:s/>Sessions<text:s/>included</text:span><text:span text:style-name="T535_5">:</text:span><text:span text:style-name="T535_6"><text:s/></text:span></text:p>
      <text:list text:style-name="LS16" xml:id="list47">
        <text:list-item>
          <text:p text:style-name="P536"><text:span text:style-name="T536_1"><text:a xlink:type="simple" xlink:href="https://resources.hygienehub.info/en/articles/6734469-key-principles-and-practical-challenges-in-the-promotion-of-vaccine-uptake-in-low-and-middle-income-countries?_gl=1*tvinc2*_ga*NTQ2MjYwOTAuMTY3MjkzNTQ2Mw..*_ga_ZZQ4KCYCL7*MTY3Mzk5MjA5OS4xMy4xLjE2NzM5OTI3MjAuMC4wLjA."><text:span text:style-name="T536_2">Vaccine<text:s/>uptake<text:s/>101</text:span></text:a></text:span><text:span text:style-name="T536_3"><text:s/></text:span><text:span text:style-name="T536_4">and<text:s/></text:span><text:span text:style-name="T536_5"><text:a xlink:type="simple" xlink:href="https://resources.hygienehub.info/en/articles/6734475-from-diagnosis-and-design-to-implementation-in-low-and-middle-income-countries?_gl=1*1qjy95m*_ga*NTQ2MjYwOTAuMTY3MjkzNTQ2Mw..*_ga_ZZQ4KCYCL7*MTY3Mzk5MjA5OS4xMy4xLjE2NzM5OTI2MjQuMC4wLjA."><text:span text:style-name="T536_6">Vaccine<text:s/>uptake<text:s/>102</text:span></text:a></text:span><text:span text:style-name="T536_7"><text:s/></text:span><text:span text:style-name="T536_8">“</text:span><text:span text:style-name="T536_9">From<text:s/>diagnosis<text:s/>and<text:s/>design<text:s/>to<text:s/>implementation<text:s/>in<text:s/>low-and-middle-income<text:s/>countries</text:span><text:span text:style-name="T536_10">”<text:s/></text:span></text:p>
        </text:list-item>
        <text:list-item>
          <text:p text:style-name="P537"><text:span text:style-name="T537_1">Strengthening<text:s/>systems:<text:s/>to<text:s/>create<text:s/>sustainable<text:s/>public<text:s/>health<text:s/>initiatives<text:s/>–<text:s/>recommendations<text:s/>informed<text:s/>by<text:s/>behavioural<text:s/>science<text:s/>and<text:s/>practice</text:span><text:span text:style-name="T537_2">:<text:s/></text:span><text:span text:style-name="T537_3"><text:a xlink:type="simple" xlink:href="https://resources.hygienehub.info/en/articles/6681228-wash-health-system-strengthening-to-create-sustainable-public-initiatives"><text:span text:style-name="T537_4">system<text:s/>strengthening<text:s/>recording</text:span></text:a></text:span><text:span text:style-name="T537_5">.</text:span></text:p>
        </text:list-item>
      </text:list>
      <text:p text:style-name="P538"><text:span text:style-name="T538_1">The<text:s/></text:span><text:span text:style-name="T538_2">Hygiene<text:s/>Hub</text:span><text:span text:style-name="T538_3">’s<text:s/>work<text:s/>has<text:s/>been<text:s/>recognised<text:s/></text:span><text:span text:style-name="T538_4">with<text:s/>an<text:s/>internal<text:s/>LSHTM<text:s/></text:span><text:span text:style-name="T538_5">award<text:s/>for<text:s/>knowledge<text:s/>exchange<text:s/>and<text:s/>innovation</text:span><text:span text:style-name="T538_6">.</text:span></text:p>
      <text:p text:style-name="P539"/>
      <text:p text:style-name="P540"><text:span text:style-name="T540_1">Three</text:span><text:span text:style-name="T540_2"><text:s/>research<text:s/></text:span><text:span text:style-name="T540_3">projects</text:span><text:span text:style-name="T540_4"><text:s/>are<text:s/></text:span><text:span text:style-name="T540_5">also<text:s/></text:span><text:span text:style-name="T540_6">underway<text:s/>with<text:s/>GIZ,<text:s/>WaterAid<text:s/>and<text:s/>Amref,<text:s/>covering<text:s/>WASH<text:s/>in<text:s/>Schools,<text:s/>inclusion<text:s/>of<text:s/>people<text:s/>with<text:s/>disabilities<text:s/>and<text:s/>the<text:s/>relationship<text:s/></text:span><text:span text:style-name="T540_7">between</text:span><text:span text:style-name="T540_8"><text:s/>hygiene<text:s/>promotion<text:s/></text:span><text:span text:style-name="T540_9">received<text:s/>and<text:s/>adoption<text:s/>of<text:s/>hygiene<text:s/>and<text:s/>vaccine<text:s/>behaviours.</text:span><text:span text:style-name="T540_10"><text:s/></text:span><text:span text:style-name="T540_11">The<text:s/>Hygiene<text:s/></text:span><text:span text:style-name="T540_12">Hub</text:span><text:span text:style-name="T540_13">,<text:s/>together<text:s/>with<text:s/>Emory<text:s/>University<text:s/>also</text:span><text:span text:style-name="T540_14"><text:s/>work</text:span><text:span text:style-name="T540_15">ed</text:span><text:span text:style-name="T540_16"><text:s/>on<text:s/>a<text:s/>meta-review<text:s/>of<text:s/>hand<text:s/>hygiene<text:s/>literature,<text:s/>in<text:s/>part<text:s/>to<text:s/>support<text:s/>the<text:s/>development<text:s/>of<text:s/>international<text:s/></text:span><text:span text:style-name="T540_17">recommendations<text:s/>in<text:s/>hand<text:s/>hygiene<text:s/>in<text:s/>the<text:s/>community<text:s/>setting,<text:s/>in<text:s/>development<text:s/>by<text:s/>the<text:s/>WHO.<text:s/></text:span></text:p>
      <text:p text:style-name="P541"/>
      <text:p text:style-name="P542"><text:span text:style-name="T542_1">Other<text:s/>research<text:s/>components<text:s/>will<text:s/>continue<text:s/>to<text:s/>March<text:s/>2024.<text:s/>These<text:s/>include<text:s/>work<text:s/>on<text:s/>the<text:s/>determinants<text:s/>of<text:s/></text:span><text:span text:style-name="T542_2">hygiene<text:s/>behaviour<text:s/>and<text:s/>effective<text:s/>hygiene<text:s/>behaviour<text:s/>change<text:s/>interventions</text:span><text:span text:style-name="T542_3">,<text:s/>including<text:s/>the<text:s/>relationship<text:s/>with<text:s/>service<text:s/>availability<text:s/>(water,<text:s/>sanitation<text:s/>and<text:s/>hygiene<text:s/>facilities);</text:span><text:span text:style-name="T542_4"><text:s/>Hygiene<text:s/>and<text:s/>Gender</text:span><text:span text:style-name="T542_5">;<text:s/>Hygiene<text:s/>system<text:s/>strengthening,<text:s/>Hygiene<text:s/>and<text:s/>Education;<text:s/></text:span><text:span text:style-name="T542_6">Hygiene<text:s/>and<text:s/>geographic<text:s/>context,<text:s/>with<text:s/>a<text:s/>specific<text:s/>focus<text:s/>on<text:s/>hygiene<text:s/>in<text:s/>urban<text:s/>environments</text:span><text:span text:style-name="T542_7">.</text:span></text:p>
      <text:p text:style-name="P543"/>
      <text:p text:style-name="P544"><text:span text:style-name="T544_1">GIZ<text:s/>shared<text:s/>learning<text:s/>on<text:s/>a<text:s/>WASH<text:s/>in<text:s/>Schools<text:s/></text:span><text:span text:style-name="T544_2">International<text:s/>Learning<text:s/>Exchange<text:s/></text:span><text:span text:style-name="T544_3">which<text:s/>brought<text:s/>together</text:span><text:span text:style-name="T544_4"><text:s/>countries</text:span><text:span text:style-name="T544_5"><text:s/>in<text:s/>Africa<text:s/>and<text:s/>Asia</text:span><text:span text:style-name="T544_6"><text:s/>and<text:s/>help<text:s/>Ministries<text:s/>of<text:s/>Education<text:s/>to<text:s/></text:span><text:span text:style-name="T544_7">institutionalise<text:s/>good<text:s/>practic</text:span><text:span text:style-name="T544_8">e</text:span><text:span text:style-name="T544_9">.</text:span><text:span text:style-name="T544_10"><text:s/></text:span><text:span text:style-name="T544_11">WSUP<text:s/>in<text:s/>Kenya<text:s/></text:span><text:span text:style-name="T544_12">worked<text:s/>with</text:span><text:span text:style-name="T544_13"><text:s/>the<text:s/>regulator<text:s/>(WASREB)<text:s/></text:span><text:span text:style-name="T544_14">to<text:s/>review<text:s/>n</text:span><text:span text:style-name="T544_15">ational<text:s/>consumer<text:s/>engagement<text:s/>guidelines</text:span><text:span text:style-name="T544_16"><text:s/></text:span><text:span text:style-name="T544_17">on<text:s/>how<text:s/>to<text:s/>engage<text:s/>with<text:s/>consumers<text:s/>during<text:s/>pandemics.<text:s/></text:span><text:span text:style-name="T544_18">They<text:s/>will</text:span><text:span text:style-name="T544_19"><text:s/>incorporate<text:s/>measures<text:s/></text:span><text:span text:style-name="T544_20">the<text:s/>case<text:s/>of</text:span><text:span text:style-name="T544_21"><text:s/>an<text:s/>unforeseen<text:s/>outbreak<text:s/>or<text:s/>pandemic<text:s/>and<text:s/>highlight<text:s/>various<text:s/>options<text:s/>for<text:s/>consumer<text:s/>engagement<text:s/>that<text:s/>do<text:s/>not<text:s/>necessarily<text:s/>rely<text:s/>on<text:s/>in-person<text:s/>interactions.<text:s/></text:span></text:p>
      <text:p text:style-name="P545"/>
      <text:p text:style-name="P546"><text:span text:style-name="T546_1">Describe<text:s/>any<text:s/>changes<text:s/>to<text:s/>this<text:s/>output<text:s/>during<text:s/>the<text:s/>past<text:s/>year,<text:s/>and<text:s/>any<text:s/>planned<text:s/>changes<text:s/></text:span><text:span text:style-name="T546_2">as<text:s/>a<text:s/>result<text:s/>of</text:span><text:span text:style-name="T546_3"><text:s/>this<text:s/>review.<text:s/></text:span></text:p>
      <text:p text:style-name="P547"/>
      <text:p text:style-name="P548"><text:span text:style-name="T548_1">As<text:s/>part<text:s/>of<text:s/>the<text:s/>extension,<text:s/></text:span><text:span text:style-name="T548_2">indicator<text:s/>5.2<text:s/>was<text:s/>added<text:s/>to<text:s/>this<text:s/>output<text:s/>to<text:s/>capture<text:s/>the<text:s/></text:span><text:span text:style-name="T548_3">shift<text:s/>to<text:s/>support<text:s/>governments<text:s/>to<text:s/>better<text:s/>prepare<text:s/>for<text:s/>future<text:s/>public<text:s/>health<text:s/>threats<text:s/>which<text:s/>would<text:s/>require<text:s/>a<text:s/>similar<text:s/>behaviour<text:s/>change<text:s/>and<text:s/>hygiene<text:s/>intervention.<text:s/></text:span><text:span text:style-name="T548_4">This<text:s/>mainly<text:s/>captures<text:s/>in-country<text:s/></text:span><text:span text:style-name="T548_5">events<text:s/>related<text:s/>to<text:s/>dissemination<text:s/>of<text:s/>learning,<text:s/>capacity<text:s/>building<text:s/>and<text:s/>knowledge<text:s/>sharing.<text:s/>Indicator<text:s/>5.1<text:s/>remained<text:s/>the<text:s/>same<text:s/>as<text:s/>for<text:s/>HBCC</text:span><text:span text:style-name="T548_6"><text:s/>Phase<text:s/></text:span><text:span text:style-name="T548_7">1,<text:s/>with<text:s/>the<text:s/>shifts<text:s/>noted<text:s/>above.</text:span><text:span text:style-name="T548_8"><text:s/></text:span><text:span text:style-name="T548_9">The<text:s/>weighting<text:s/>was<text:s/>reviewed<text:s/>to<text:s/>allocate<text:s/>5%<text:s/>to<text:s/>output<text:s/>6<text:s/>or<text:s/>7.</text:span><text:span text:style-name="T548_10"><text:s/></text:span><text:span text:style-name="T548_11">There<text:s/>are<text:s/>no<text:s/>planned<text:s/>changes<text:s/></text:span><text:span text:style-name="T548_12">as<text:s/>a<text:s/>result<text:s/>of</text:span><text:span text:style-name="T548_13"><text:s/>this<text:s/>review.</text:span></text:p>
      <text:p text:style-name="P549"/>
      <text:p text:style-name="P550"><text:span text:style-name="T550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550_2">.</text:span><text:span text:style-name="T550_3"><text:s/></text:span></text:p>
      <text:p text:style-name="P551"/>
      <text:p text:style-name="P552"><text:span text:style-name="T552_1">Progress<text:s/>on<text:s/>recommendations:</text:span></text:p>
      <table:table table:style-name="Table21">
        <table:table-column table:style-name="Column75"/>
        <table:table-column table:style-name="Column76"/>
        <table:table-row table:style-name="Row71">
          <table:table-cell table:style-name="Cell223">
            <text:p text:style-name="P553"><text:span text:style-name="T553_1">Previous<text:s/>recommendation</text:span></text:p>
          </table:table-cell>
          <table:table-cell table:style-name="Cell224">
            <text:p text:style-name="P554"><text:span text:style-name="T554_1">Progress</text:span></text:p>
          </table:table-cell>
        </table:table-row>
        <table:table-row table:style-name="Row72">
          <table:table-cell table:style-name="Cell225">
            <text:p text:style-name="P555"><text:span text:style-name="T555_1">MEL<text:s/>advisory<text:s/>support<text:s/>to<text:s/>the<text:s/>HBCC,<text:s/>together<text:s/>with<text:s/>the<text:s/>LSHTM,<text:s/>should<text:s/>draw<text:s/>lessons<text:s/>from<text:s/>outcome<text:s/>monitoring<text:s/>by<text:s/>partners<text:s/>in<text:s/>the<text:s/>first<text:s/>phase<text:s/>and<text:s/>define<text:s/>the<text:s/>approach<text:s/>to<text:s/>outcome<text:s/>monitoring<text:s/>for<text:s/>the<text:s/>extension<text:s/>phase</text:span></text:p>
          </table:table-cell>
          <table:table-cell table:style-name="Cell226">
            <text:p text:style-name="P556"><text:span text:style-name="T556_1">An<text:s/>outcome<text:s/>evaluation<text:s/>was<text:s/>decided<text:s/>upon,<text:s/>based<text:s/>on<text:s/>the<text:s/>analysis<text:s/>of<text:s/>8<text:s/>to<text:s/>9<text:s/>partner’s<text:s/>monitoring<text:s/>data.</text:span></text:p>
          </table:table-cell>
        </table:table-row>
        <table:table-row table:style-name="Row73">
          <table:table-cell table:style-name="Cell227">
            <text:p text:style-name="P557"><text:span text:style-name="T557_1">The<text:s/>LSHTM<text:s/>and<text:s/>partners,<text:s/>exploring<text:s/>support<text:s/>from<text:s/>the<text:s/>VaccineDataCoLab,<text:s/>should<text:s/>ensure<text:s/>that<text:s/>the<text:s/>extension<text:s/>phase<text:s/>interventions<text:s/>remain<text:s/>informed<text:s/>of<text:s/>rapidly<text:s/>shifting<text:s/>COVID-19<text:s/>context,<text:s/>pandemic<text:s/>fatigue<text:s/>and<text:s/>vaccine<text:s/>confidence.</text:span></text:p>
            <text:p text:style-name="P558"/>
          </table:table-cell>
          <table:table-cell table:style-name="Cell228">
            <text:p text:style-name="P559"><text:span text:style-name="T559_1">VaccineDataCoLab<text:s/>worked<text:s/>closely<text:s/>with<text:s/>HBCC<text:s/></text:span><text:span text:style-name="T559_2">Phase<text:s/>2<text:s/></text:span><text:span text:style-name="T559_3"><text:s/>implementing<text:s/>partners<text:s/>to<text:s/>identify<text:s/>data<text:s/>sources.<text:s/>This<text:s/>resulted<text:s/>in<text:s/>2<text:s/>partners<text:s/>working<text:s/>together.<text:s/></text:span></text:p>
          </table:table-cell>
        </table:table-row>
      </table:table>
      <text:p text:style-name="P560"/>
      <text:p text:style-name="P561"><text:span text:style-name="T561_1">New<text:s/></text:span><text:span text:style-name="T561_2">recommendations:</text:span></text:p>
      <text:list text:style-name="LS4" xml:id="list49">
        <text:list-item>
          <text:p text:style-name="P562"><text:span text:style-name="T562_1">The<text:s/>management<text:s/>of<text:s/>the<text:s/>work<text:s/>under<text:s/>this<text:s/>component<text:s/>will<text:s/>increasingly<text:s/>focus<text:s/>on<text:s/>research<text:s/>outputs.<text:s/>Milestones<text:s/>for<text:s/>this<text:s/>until<text:s/>the<text:s/>end<text:s/>of<text:s/>March<text:s/>2024<text:s/>should<text:s/>be<text:s/>clearly<text:s/>defined<text:s/>between<text:s/>FCDO<text:s/>and<text:s/>the<text:s/>LSHTM,<text:s/>as<text:s/>well<text:s/>as<text:s/>regular<text:s/>update<text:s/>meetings<text:s/>set<text:s/>up<text:s/>with<text:s/>Research<text:s/>and<text:s/>Evidence<text:s/>Team.</text:span></text:p>
        </text:list-item>
        <text:list-item>
          <text:p text:style-name="P563"><text:span text:style-name="T563_1">To<text:s/>work<text:s/>with<text:s/>FCDO<text:s/>to<text:s/>continue<text:s/>to<text:s/>make<text:s/>the<text:s/>learning<text:s/>journey<text:s/>topical,<text:s/>linking<text:s/>evidence,<text:s/>data,<text:s/>policy<text:s/>and<text:s/>practice.</text:span></text:p>
        </text:list-item>
        <text:list-item>
          <text:p text:style-name="P564"><text:span text:style-name="T564_1">Continue<text:s/>to<text:s/>disseminate<text:s/>learning<text:s/>that<text:s/>supports<text:s/>the<text:s/>sector<text:s/>to<text:s/>make<text:s/>progress,<text:s/>contributing<text:s/>to<text:s/>accelerating<text:s/>progress<text:s/>on<text:s/>hand<text:s/>hygiene<text:s/>SDG.</text:span></text:p>
        </text:list-item>
      </text:list>
      <text:p text:style-name="P565"/>
      <text:p text:style-name="P566"/>
      <table:table table:style-name="Table22"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row table:style-name="Row74">
          <table:table-cell table:style-name="Cell229">
            <text:p text:style-name="P567"><text:span text:style-name="T567_1">Output<text:s/>Title<text:s/></text:span></text:p>
          </table:table-cell>
          <table:table-cell table:style-name="Cell230" table:number-columns-spanned="4">
            <text:p text:style-name="P568"><text:span text:style-name="T568_1">[TIU]<text:s/>Increased<text:s/>willingness<text:s/>and<text:s/>likelihood<text:s/>to<text:s/>get<text:s/>a<text:s/>COVID<text:s/>vaccine<text:s/>at<text:s/>a<text:s/>country<text:s/>leve</text:span><text:span text:style-name="T568_2">l</text:span></text:p>
          </table:table-cell>
          <table:covered-table-cell/>
          <table:covered-table-cell/>
          <table:covered-table-cell/>
        </table:table-row>
        <table:table-row table:style-name="Row75">
          <table:table-cell table:style-name="Cell231" table:number-columns-spanned="2">
            <text:p text:style-name="P569"><text:span text:style-name="T569_1">Output<text:s/>number:<text:s/></text:span></text:p>
          </table:table-cell>
          <table:covered-table-cell/>
          <table:table-cell table:style-name="Cell232">
            <text:p text:style-name="P570"><text:span text:style-name="T570_1">6</text:span></text:p>
          </table:table-cell>
          <table:table-cell table:style-name="Cell233">
            <text:p text:style-name="P571"><text:span text:style-name="T571_1">Output<text:s/>Score:<text:s/></text:span></text:p>
          </table:table-cell>
          <table:table-cell table:style-name="Cell234">
            <text:p text:style-name="P572"><text:span text:style-name="T572_1">A</text:span></text:p>
          </table:table-cell>
        </table:table-row>
        <table:table-row table:style-name="Row76">
          <table:table-cell table:style-name="Cell235" table:number-columns-spanned="2">
            <text:p text:style-name="P573"><text:span text:style-name="T573_1">Impact<text:s/>weighting<text:s/>(%):<text:s text:c="2"/></text:span></text:p>
          </table:table-cell>
          <table:covered-table-cell/>
          <table:table-cell table:style-name="Cell236">
            <text:p text:style-name="P574"><text:span text:style-name="T574_1">10</text:span><text:span text:style-name="T574_2">%</text:span></text:p>
          </table:table-cell>
          <table:table-cell table:style-name="Cell237">
            <text:p text:style-name="P575"><text:span text:style-name="T575_1">W</text:span><text:span text:style-name="T575_2">eighting<text:s/>revised<text:s/>since<text:s/>last<text:s/></text:span><text:span text:style-name="T575_3">AR?</text:span><text:span text:style-name="T575_4"><text:s/></text:span></text:p>
          </table:table-cell>
          <table:table-cell table:style-name="Cell238">
            <text:p text:style-name="P576"><text:span text:style-name="T576_1">Newly<text:s/>added</text:span></text:p>
          </table:table-cell>
        </table:table-row>
      </table:table>
      <text:p text:style-name="P577"/>
      <text:p text:style-name="P578"/>
      <table:table table:style-name="Table23">
        <table:table-column table:style-name="Column82"/>
        <table:table-column table:style-name="Column83"/>
        <table:table-column table:style-name="Column84"/>
        <table:table-row table:style-name="Row77">
          <table:table-cell table:style-name="Cell239">
            <text:p text:style-name="P579"><text:span text:style-name="T579_1">Indicator(s)</text:span><text:span text:style-name="T579_2"> </text:span></text:p>
          </table:table-cell>
          <table:table-cell table:style-name="Cell240">
            <text:p text:style-name="P580"><text:span text:style-name="T580_1">Milestone(s)<text:s/>for<text:s/>this<text:s/>review</text:span><text:span text:style-name="T580_2"> </text:span></text:p>
          </table:table-cell>
          <table:table-cell table:style-name="Cell241">
            <text:p text:style-name="P581"><text:span text:style-name="T581_1">Progress </text:span><text:span text:style-name="T581_2"> </text:span></text:p>
          </table:table-cell>
        </table:table-row>
        <table:table-row table:style-name="Row78">
          <table:table-cell table:style-name="Cell242">
            <text:p text:style-name="P582"><text:span text:style-name="T582_1">Vaccine<text:s/>Data<text:s/>CoLabs<text:s/>improve<text:s/>willingness<text:s/>and<text:s/>reduced<text:s/>hesitancy<text:s/>of<text:s/>vaccine<text:s/>uptake<text:s/>at<text:s/>country<text:s/>level </text:span></text:p>
          </table:table-cell>
          <table:table-cell table:style-name="Cell243">
            <text:p text:style-name="P583"><text:span text:style-name="T583_1">2<text:s/>in-country<text:s/>data<text:s/>systems<text:s/>diagnostics<text:s/>reports<text:s/>produced<text:s/>(1<text:s/>per<text:s/>country) </text:span></text:p>
            <text:p text:style-name="P584"><text:span text:style-name="T584_1"> </text:span></text:p>
            <text:p text:style-name="P585"><text:span text:style-name="T585_1">High<text:s/>participation<text:s/>of<text:s/>relevant<text:s/>stakeholders<text:s/>in<text:s/>co-creating<text:s/>the<text:s/>direction<text:s/>of<text:s/>learning,<text:s/>based<text:s/>on<text:s/>our<text:s/>stakeholder<text:s/>mapping </text:span></text:p>
            <text:p text:style-name="P586"><text:span text:style-name="T586_1"> </text:span></text:p>
          </table:table-cell>
          <table:table-cell table:style-name="Cell244">
            <text:p text:style-name="P587"><text:span text:style-name="T587_1">Met:<text:s/></text:span><text:span text:style-name="T587_2">2<text:s/>in-country<text:s/>data<text:s/>systems<text:s/>landscape<text:s/>reports<text:s/>produced<text:s/>(</text:span><text:span text:style-name="T587_3"><text:a xlink:type="simple" office:target-frame-name="_blank" xlink:href="https://docs.google.com/presentation/d/1P8cd4LJCzTatwcxoVgs0rpZrudtaOs4p/edit?usp=sharing&amp;ouid=100748631720950757175&amp;rtpof=true&amp;sd=true"><text:span text:style-name="T587_4">Uganda</text:span></text:a></text:span><text:span text:style-name="T587_5">,<text:s/>and<text:s/></text:span><text:span text:style-name="T587_6"><text:a xlink:type="simple" office:target-frame-name="_blank" xlink:href="https://docs.google.com/presentation/d/1rhgdUPeMOYmPPXbnILfjb6sA-UL4OCV8A6Zn3C_oEcg/edit?usp=sharing"><text:span text:style-name="T587_7">Nigeria</text:span></text:a></text:span><text:span text:style-name="T587_8">).  </text:span></text:p>
            <text:p text:style-name="P588"><text:span text:style-name="T588_1"> </text:span></text:p>
            <text:p text:style-name="P589"><text:span text:style-name="T589_1">100+<text:s/>multi-sector<text:s/>and<text:s/>multi-disciplinary<text:s/>stakeholders<text:s/>including<text:s/>local<text:s/>government<text:s/>and<text:s/>HBCC<text:s/></text:span><text:span text:style-name="T589_2">Phase<text:s/>2<text:s/></text:span><text:span text:style-name="T589_3">partners<text:s/>were<text:s/>interviewed<text:s/>for<text:s/>the<text:s/>landscape<text:s/>report<text:s/>and<text:s/>attended<text:s/>the<text:s/>in-country<text:s/>workshops. </text:span></text:p>
          </table:table-cell>
        </table:table-row>
        <table:table-row table:style-name="Row79">
          <table:table-cell table:style-name="Cell245">
            <text:p text:style-name="P590"><text:span text:style-name="T590_1">Number<text:s/>and<text:s/>type<text:s/>of<text:s/>collaboration<text:s/>with<text:s/>Vaccine<text:s/>Data<text:s/>CoLab </text:span></text:p>
          </table:table-cell>
          <table:table-cell table:style-name="Cell246">
            <text:p text:style-name="P591"><text:span text:style-name="T591_1">Increasing<text:s/>number<text:s/>of<text:s/>data<text:s/>sharing<text:s/>agreements,<text:s/>bi-lateral<text:s/>conversations,<text:s/>bi-lateral<text:s/>collaborations<text:s/>on<text:s/>unrelated<text:s/>projects,<text:s/>and<text:s/>examples<text:s/>of<text:s/>knowledge<text:s/>sharing,<text:s/>between<text:s/>and<text:s/>among<text:s/>stakeholders<text:s/>in<text:s/>existing<text:s/>learning<text:s/>networks<text:s/>(global<text:s/>and<text:s/>local). </text:span></text:p>
            <text:p text:style-name="P592"><text:span text:style-name="T592_1"> </text:span></text:p>
            <text:p text:style-name="P593"><text:span text:style-name="T593_1"> </text:span></text:p>
            <text:p text:style-name="P594"><text:span text:style-name="T594_1"> </text:span></text:p>
          </table:table-cell>
          <table:table-cell table:style-name="Cell247">
            <text:p text:style-name="P595"><text:span text:style-name="T595_1">Met:</text:span><text:span text:style-name="T595_2"><text:s/>From<text:s/>0<text:s/>to<text:s/>2<text:s/>data<text:s/>partnerships<text:s/>and<text:s/>data<text:s/>sharing<text:s/>agreements.<text:s/>1<text:s/>with<text:s/>Johnson<text:s/>and<text:s/>Johnson<text:s/>Global<text:s/>Public<text:s/>Health<text:s/>(securing<text:s/>their<text:s/>geospatial<text:s/>dashboard<text:s/>for<text:s/>10<text:s/>African<text:s/>countries).<text:s/>1<text:s/>with<text:s/>London<text:s/>School<text:s/>of<text:s/>Hygiene<text:s/>and<text:s/>Tropical<text:s/>Medicine’s<text:s/>Vaccine<text:s/>Confidence<text:s/>Project<text:s/>(3<text:s/>waves<text:s/>of<text:s/>data<text:s/>covering<text:s/>up<text:s/>to<text:s/>16<text:s/>African<text:s/>countries).<text:s/>1<text:s/>co-funding<text:s/>partnership<text:s/>with<text:s/>data.fi<text:s/>(USAID<text:s/>project). </text:span></text:p>
          </table:table-cell>
        </table:table-row>
      </table:table>
      <text:p text:style-name="P596"/>
      <text:p text:style-name="P597"><text:span text:style-name="T597_1">Briefly<text:s/>describe<text:s/>the<text:s/>output’s<text:s/>activities<text:s/>and<text:s/>provide<text:s/>supporting<text:s/>narrative<text:s/>for<text:s/>the<text:s/>score.<text:s/></text:span></text:p>
      <text:p text:style-name="P598"/>
      <text:p text:style-name="P599"><text:span text:style-name="T599_1">GIZ<text:s/>work<text:s/>with<text:s/>Vaccine<text:s/>data<text:s/>CoLab<text:s/>to<text:s/></text:span><text:span text:style-name="T599_2">adapt<text:s/>and<text:s/>translate<text:s/>the<text:s/>COVID-19<text:s/>vaccination<text:s/>survey,<text:s/>the<text:s/>team<text:s/>is<text:s/>now<text:s/>facilitating<text:s/>discussions<text:s/>with<text:s/>MOH<text:s/>to<text:s/>finetune<text:s/>the<text:s/>survey<text:s/>and<text:s/>then<text:s/>disseminate<text:s/>it<text:s/>via<text:s/>MOECRT<text:s/>channels<text:s/>to<text:s/>gather<text:s/>insights<text:s/>around<text:s/>the<text:s/>uptake<text:s/>of<text:s/>COVID-19<text:s/>and<text:s/>immunization<text:s/>within<text:s/>the<text:s/>teaching<text:s/>workforce.</text:span></text:p>
      <text:p text:style-name="P600"/>
      <text:p text:style-name="P601"><text:span text:style-name="T601_1">The<text:s/>Vaccine<text:s/>data<text:s/>CoLab<text:s/>tests<text:s/>how<text:s/>data<text:s/>can<text:s/>be<text:s/>made<text:s/>accessible<text:s/>to<text:s/>support<text:s/>LMIC<text:s/>government<text:s/>responses<text:s/>and<text:s/>real-time<text:s/>decision<text:s/>making<text:s/>in<text:s/>vaccine<text:s/>programming,<text:s/>to<text:s/>improve<text:s/>uptake<text:s/>of<text:s/>vaccines.<text:s/>It<text:s/>works<text:s/>on<text:s/>country-level<text:s/>transformation<text:s/>in<text:s/>Nigeria<text:s/>and<text:s/>Uganda,<text:s/>and<text:s/>with<text:s/>the<text:s/>HBCC<text:s/></text:span><text:span text:style-name="T601_2">Phase<text:s/>2</text:span><text:span text:style-name="T601_3"><text:s/>to<text:s/>enhance<text:s/>collaboration<text:s/>on<text:s/>using<text:s/>data.<text:s/></text:span></text:p>
      <text:p text:style-name="P602"/>
      <text:p text:style-name="P603"><text:span text:style-name="T603_1">The<text:s/>CoLab<text:s/>collaborated<text:s/>with<text:s/>a<text:s/>range<text:s/>of<text:s/>stakeholders<text:s/>in<text:s/>Nigeria<text:s/>and<text:s/>Uganda<text:s/>to<text:s/>map<text:s/>their<text:s/>vaccine<text:s/>data<text:s/>landscapes,<text:s/>bringing<text:s/>100+<text:s/>individuals<text:s/>across<text:s/>government<text:s/>(national<text:s/>and<text:s/>subnational<text:s/>level),<text:s/>NGOs,<text:s/>data<text:s/>experts,<text:s/>and<text:s/>applied<text:s/>research<text:s/>&amp;<text:s/>behaviour<text:s/>change<text:s/>specialists<text:s/>to<text:s/>shape<text:s/>country-level<text:s/>agendas<text:s/>for<text:s/>vaccine<text:s/>data<text:s/>systems<text:s/>enhancement.<text:s/>Together,<text:s/>these<text:s/>stakeholders<text:s/>crafted<text:s/>a<text:s/>vision<text:s/>for<text:s/>the<text:s/>future<text:s/>of<text:s/>vaccine<text:s/>and<text:s/>health<text:s/>data<text:s/>in<text:s/>Nigeria<text:s/>and<text:s/>in<text:s/>Uganda<text:s/>(separately),<text:s/>and<text:s/>identified<text:s/>the<text:s/>need<text:s/>to<text:s/>make<text:s/>data<text:s/>accessible<text:s/>and<text:s/>coordinated,<text:s/>actionable,<text:s/>interoperable<text:s/>in<text:s/>Nigeria<text:s/>and<text:s/>accessible,<text:s/>reliable<text:s/>and<text:s/>valued<text:s/>in<text:s/>Uganda.<text:s/>These<text:s/>are<text:s/>the<text:s/>future<text:s/>priorities<text:s/>and<text:s/>the<text:s/>foundation<text:s/>for<text:s/>a<text:s/>future<text:s/>portfolio<text:s/>of<text:s/>experiments<text:s/>on<text:s/>data<text:s/>systems,<text:s/>and<text:s/>continued<text:s/>country-level<text:s/>collaboration<text:s/>to<text:s/>create<text:s/>a<text:s/>movement<text:s/>for<text:s/>systemic<text:s/>change<text:s/>(see<text:s/>some<text:s/>reflections<text:s/>here).<text:s/>This<text:s/>high<text:s/>potential<text:s/>work<text:s/>secured<text:s/>co-funding<text:s/>from<text:s/>USAID<text:s/>(data.fi).<text:s text:c="2"/></text:span></text:p>
      <text:p text:style-name="P604"/>
      <text:p text:style-name="P605"><text:span text:style-name="T605_1">The<text:s/>CoLab<text:s/>supports<text:s/>HBCC<text:s/></text:span><text:span text:style-name="T605_2">Phase<text:s/>2</text:span><text:span text:style-name="T605_3"><text:s/>with<text:s/>technical<text:s/>assistance,<text:s/></text:span><text:span text:style-name="T605_4">match-making</text:span><text:span text:style-name="T605_5">,<text:s/>and<text:s/>by<text:s/>hosting<text:s/>or<text:s/>facilitating<text:s/>collective<text:s/>learning<text:s/>moments.<text:s/>GIZ<text:s/>worked<text:s/>with<text:s/>Vaccine<text:s/>data<text:s/>CoLab<text:s/>to<text:s/>adapt<text:s/>and<text:s/>translate<text:s/>the<text:s/>COVID-19<text:s/>vaccination<text:s/>survey<text:s/>and<text:s/>connect<text:s/>with<text:s/>local<text:s/>WHO<text:s/>contacts<text:s/>to<text:s/>collaborate<text:s/>on<text:s/>validating<text:s/>the<text:s/>Bahasa<text:s/>BeSD<text:s/>survey,<text:s/>the<text:s/>team<text:s/>is<text:s/>now<text:s/>facilitating<text:s/>discussions<text:s/></text:span><text:span text:style-name="T605_6">with<text:s/>MOH<text:s/>to<text:s/>finetune<text:s/>the<text:s/>survey<text:s/>and<text:s/>then<text:s/>disseminate<text:s/>it<text:s/>via<text:s/>MOECRT<text:s/>channels<text:s/>to<text:s/>gather<text:s/>insights<text:s/>around<text:s/>the<text:s/>uptake<text:s/>of<text:s/>COVID-19<text:s/>and<text:s/>immunisation<text:s/>within<text:s/>the<text:s/>teaching<text:s/>workforce.<text:s text:c="2"/></text:span></text:p>
      <text:p text:style-name="P606"/>
      <text:p text:style-name="P607"><text:span text:style-name="T607_1">The<text:s/>CoLab<text:s/>facilitates<text:s/>and<text:s/>encourages<text:s/>improved<text:s/>data<text:s/>sharing,<text:s/>and<text:s/>access<text:s/>to<text:s/>in-country<text:s/>vaccine<text:s/>data<text:s/>and<text:s/>tools.<text:s/>The<text:s/>CoLab<text:s/>secured<text:s/>a<text:s/>collaboration<text:s/>agreement<text:s/>with<text:s/>the<text:s/>J&amp;J<text:s/>Global<text:s/>Public<text:s/>Health<text:s/>to<text:s/>use<text:s/>of<text:s/>Fraym<text:s/>geospatial<text:s/>analysis<text:s/>dashboard<text:s/>across<text:s/>10<text:s/>countries<text:s/>in<text:s/>Africa.<text:s/>The<text:s/>CoLab<text:s/>also<text:s/>has<text:s/>a<text:s/>data<text:s/>sharing<text:s/>agreement<text:s/>with<text:s/>the<text:s/>Vaccine<text:s/>Confidence<text:s/>Project<text:s/>across<text:s/>3<text:s/>waves<text:s/>of<text:s/>data<text:s/>collected<text:s/>during<text:s/>2020,<text:s/>Jan/Feb<text:s/>2022<text:s/>and<text:s/>August<text:s/>2022.<text:s/>The<text:s/>2020<text:s/>wave<text:s/>covers<text:s/>16<text:s/>countries,<text:s/>Jan/Feb<text:s/>2022<text:s/>covers<text:s/>13<text:s/></text:span><text:span text:style-name="T607_2">countries</text:span><text:span text:style-name="T607_3"><text:s/>and<text:s/>the<text:s/>August<text:s/>2022<text:s/>wave<text:s/>covers<text:s/>6<text:s/>countries.<text:s/>By<text:s/>brokering<text:s/>data<text:s/>sharing<text:s/>agreements<text:s/>for<text:s/>HBCC<text:s/>grantees,<text:s/>organisations<text:s/>such<text:s/>as<text:s/>AMREF<text:s/>have<text:s/>been<text:s/>able<text:s/>to<text:s/>use<text:s/>existing<text:s/>VCP<text:s/>Wave<text:s/>2<text:s/>data<text:s/>for<text:s/>their<text:s/>MEAL<text:s/>vaccine<text:s/>related<text:s/>indicators<text:s/>instead<text:s/>of<text:s/>spending<text:s/>on<text:s/>data<text:s/>gathering<text:s/>for<text:s/>a<text:s/>baseline.<text:s/></text:span></text:p>
      <text:p text:style-name="P608"/>
      <text:p text:style-name="P609"><text:span text:style-name="T609_1">Our<text:s/>work<text:s/>with<text:s/>these<text:s/>stakeholders<text:s/>helps<text:s/>create<text:s/>a<text:s/>global<text:s/>movement<text:s/>for<text:s/>change.<text:s/>For<text:s/>example,<text:s/>VCP<text:s/>and<text:s/>VDCL<text:s/>hosted<text:s/>a<text:s/>funder<text:s/>roundtable<text:s/>with<text:s/>Africa<text:s/>CDC,<text:s/>Gates<text:s/>Foundation,<text:s/>Gates<text:s/>Ventures<text:s/>and<text:s/>the<text:s/>Tony<text:s/>Blair<text:s/>Institute<text:s/>among<text:s/>others<text:s/>and<text:s/>is<text:s/>moving<text:s/>the<text:s/>group<text:s/>towards<text:s/>applied<text:s/>research<text:s/>and<text:s/>focusing<text:s/>on<text:s/>priority<text:s/>countries<text:s/>(beyond<text:s/>current<text:s/>research<text:s/>dissemination<text:s/>plans.)</text:span></text:p>
      <text:p text:style-name="P610"/>
      <text:p text:style-name="P611"><text:span text:style-name="T611_1">Describe<text:s/>any<text:s/>changes<text:s/>to<text:s/>this<text:s/>output<text:s/>during<text:s/>the<text:s/>past<text:s/>year,<text:s/>and<text:s/>any<text:s/>planned<text:s/>changes<text:s/></text:span><text:span text:style-name="T611_2">as<text:s/>a<text:s/>result<text:s/>of</text:span><text:span text:style-name="T611_3"><text:s/>this<text:s/>review.</text:span></text:p>
      <text:p text:style-name="P612"/>
      <text:p text:style-name="P613"><text:span text:style-name="T613_1">The<text:s/>Vaccine<text:s/>Data<text:s/>CoLab<text:s/>is<text:s/>adapting<text:s/>based<text:s/>on<text:s/>learning<text:s/>at<text:s/>country<text:s/>level.<text:s/>Early<text:s/>strategic<text:s/>emphasis<text:s/>on<text:s/>local<text:s/>data<text:s/>(such<text:s/>as<text:s/>generating<text:s/>new<text:s/>datasets)<text:s/>and<text:s/>on<text:s/>behaviour<text:s/>change<text:s/>in<text:s/>vaccine<text:s/>users,<text:s/>has<text:s/>given<text:s/>way<text:s/>to<text:s/>emphasis<text:s/>on<text:s/>local<text:s/>approaches<text:s/>to<text:s/>data<text:s/>sharing<text:s/>and<text:s/>use,<text:s/>and<text:s/>behaviour<text:s/>change<text:s/>of<text:s/>decision<text:s/>makers.<text:s/>This<text:s/>is<text:s/>because<text:s/>stakeholders<text:s/>in<text:s/>Nigeria<text:s/>and<text:s/>Uganda<text:s/>emphasise<text:s/>addressing<text:s/>more<text:s/>systemic<text:s/>issues,<text:s/>especially<text:s/>community<text:s/>and<text:s/>sub-national<text:s/>practices,<text:s/>to<text:s/>make<text:s/>vaccine<text:s/>data<text:s/>usable<text:s/>to<text:s/>design<text:s/>more<text:s/>targeted<text:s/>vaccine<text:s/>programmes<text:s/>that<text:s/>go<text:s/>beyond<text:s/>COVID-19<text:s/>vaccines.</text:span><text:span text:style-name="T613_2"> </text:span></text:p>
      <text:p text:style-name="P614"/>
      <text:p text:style-name="P615"><text:span text:style-name="T61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616"/>
      <text:p text:style-name="P617"><text:span text:style-name="T617_1">COVIDaction<text:s/>showed<text:s/>that<text:s/>working<text:s/>closely<text:s/>with<text:s/>partners<text:s/>to<text:s/>collaborate,<text:s/>share<text:s/>learning<text:s/>and<text:s/>co-create<text:s/>initiatives<text:s/>significantly<text:s/>enhanced<text:s/>impact.<text:s/>Last<text:s/>year’s<text:s/>annual<text:s/>review<text:s/>recommended<text:s/>convening<text:s/>different<text:s/>ecosystem<text:s/>stakeholders<text:s/>to<text:s/>collaborate<text:s/>and<text:s/>share<text:s/>learning.<text:s/>We<text:s/>have<text:s/>followed<text:s/>this<text:s/>approach<text:s/>for<text:s/>the<text:s/>Vaccine<text:s/>Data<text:s/>CoLab,<text:s/>successfully<text:s/>making<text:s/>the<text:s/>CoLab<text:s/>more<text:s/>targeted<text:s/>and<text:s/>relevant<text:s/>in<text:s/>Nigeria<text:s/>and<text:s/>Uganda. </text:span><text:span text:style-name="T617_2"> </text:span></text:p>
      <text:p text:style-name="P618"/>
      <table:table table:style-name="Table24">
        <table:table-column table:style-name="Column85"/>
        <table:table-column table:style-name="Column86"/>
        <table:table-row table:style-name="Row80">
          <table:table-cell table:style-name="Cell248" table:number-columns-spanned="2">
            <text:p text:style-name="P619"><text:span text:style-name="T619_1">Vaccine<text:s/>Data<text:s/>CoLab<text:s/>-<text:s/>Lessons<text:s/>for<text:s/>this<text:s/>year,<text:s/>and<text:s/>recommendations<text:s/>for<text:s/>2023/24</text:span><text:span text:style-name="T619_2"> </text:span></text:p>
          </table:table-cell>
          <table:covered-table-cell/>
        </table:table-row>
        <table:table-row table:style-name="Row81">
          <table:table-cell table:style-name="Cell249">
            <text:p text:style-name="P620"><text:span text:style-name="T620_1">Lessons</text:span><text:span text:style-name="T620_2"> </text:span></text:p>
          </table:table-cell>
          <table:table-cell table:style-name="Cell250">
            <text:p text:style-name="P621"><text:span text:style-name="T621_1">Recommendations</text:span><text:span text:style-name="T621_2"> </text:span></text:p>
          </table:table-cell>
        </table:table-row>
        <table:table-row table:style-name="Row82">
          <table:table-cell table:style-name="Cell251">
            <text:p text:style-name="P622"><text:span text:style-name="T622_1">Working<text:s/>with<text:s/>local<text:s/>partners<text:s/>on<text:s/>the<text:s/>ground<text:s/>in<text:s/>a<text:s/>collaborative<text:s/>and<text:s/>equal<text:s/>way<text:s/>has<text:s/>meant<text:s/>they<text:s/>are<text:s/>more<text:s/>invested<text:s/>in<text:s/>the<text:s/>success<text:s/>of<text:s/>the<text:s/>programme. </text:span></text:p>
          </table:table-cell>
          <table:table-cell table:style-name="Cell252">
            <text:p text:style-name="P623"><text:span text:style-name="T623_1">Ensure<text:s/>that<text:s/>the<text:s/>same<text:s/>locally<text:s/>led<text:s/>approach<text:s/>and<text:s/>a<text:s/>focus<text:s/>on<text:s/>local<text:s/>stakeholder<text:s/>buy-in<text:s/>is<text:s/>used<text:s/>for<text:s/>future<text:s/>strands<text:s/>of<text:s/>work,<text:s/>including<text:s/>the<text:s/>review<text:s/>of<text:s/>grantee<text:s/>applications<text:s/>and<text:s/>launch<text:s/>of<text:s/>grant<text:s/>projects. </text:span></text:p>
          </table:table-cell>
        </table:table-row>
        <table:table-row table:style-name="Row83">
          <table:table-cell table:style-name="Cell253">
            <text:p text:style-name="P624"><text:span text:style-name="T624_1">Despite<text:s/>being<text:s/>effective<text:s/>events,<text:s/>the<text:s/>in-country<text:s/>workshops<text:s/>took<text:s/>longer,<text:s/>and<text:s/>cost<text:s/>more<text:s/>than<text:s/>expected<text:s/>to<text:s/>arrange,<text:s/>leading<text:s/>to<text:s/>delays<text:s/>in<text:s/>programming.<text:s/>Working<text:s/>with<text:s/>local<text:s/>partners<text:s/>like<text:s/>Dev<text:s/>Afrique<text:s/>(Nigeria)<text:s/>and<text:s/>Infectious<text:s/>Disease<text:s/>Institute<text:s/>(Uganda)<text:s/>ensured<text:s/>a<text:s/>good<text:s/>spread<text:s/>of<text:s/>local<text:s/>and<text:s/>national<text:s/>decision<text:s/>makers.   </text:span></text:p>
          </table:table-cell>
          <table:table-cell table:style-name="Cell254">
            <text:p text:style-name="P625"><text:span text:style-name="T625_1">Bring<text:s/>in<text:s/>key<text:s/>stakeholders<text:s/>earlier<text:s/>in<text:s/>the<text:s/>planning<text:s/>process<text:s/>for<text:s/>such<text:s/>events<text:s/>and<text:s/>create<text:s/>key<text:s/>points<text:s/>of<text:s/>contacts<text:s/>in<text:s/>the<text:s/>organisations<text:s/>to<text:s/>ensure<text:s/>that<text:s/>needs<text:s/>are<text:s/>understood<text:s/>and<text:s/>addressed<text:s/>early.  </text:span></text:p>
          </table:table-cell>
        </table:table-row>
        <table:table-row table:style-name="Row84">
          <table:table-cell table:style-name="Cell255">
            <text:p text:style-name="P626"><text:span text:style-name="T626_1">Investing<text:s/>resource<text:s/>upfront<text:s/>into<text:s/>better<text:s/>understand<text:s/>the<text:s/>country<text:s/>context<text:s/>(landscape<text:s/>report)<text:s/>and<text:s/>what<text:s/>stakeholders<text:s/>prioritised<text:s/>as<text:s/>key<text:s/>opportunity<text:s/>areas<text:s/>(in-country<text:s/>workshop)<text:s/>has<text:s/>resulted<text:s/>in<text:s/>buy-in<text:s/>as<text:s/>well<text:s/>as<text:s/>introductions/recommendations<text:s/>to<text:s/>potential<text:s/></text:span><text:span text:style-name="T626_2">grantees<text:s/>and<text:s/>partners<text:s/>who<text:s/>are<text:s/>already<text:s/>connected<text:s/>to<text:s/>the<text:s/>wider<text:s/>ecosystem<text:s/>and<text:s/>the<text:s/>government,<text:s/>thus<text:s/>increasing<text:s/>the<text:s/>chance<text:s/>for<text:s/>sustainability<text:s/>and<text:s/>the<text:s/>work<text:s/>to<text:s/>continue<text:s/>post-grant </text:span></text:p>
          </table:table-cell>
          <table:table-cell table:style-name="Cell256">
            <text:p text:style-name="P627"><text:span text:style-name="T627_1">Ensure<text:s/>that<text:s/>future<text:s/>approaches<text:s/>include<text:s/>an<text:s/>“Assess”<text:s/>stage<text:s/>to<text:s/>not<text:s/>only<text:s/>better<text:s/>understand<text:s/>the<text:s/>landscape<text:s/>but<text:s/>also<text:s/>meet<text:s/>stakeholders<text:s/>and<text:s/>build<text:s/>relationships<text:s/>to<text:s/>support<text:s/>future<text:s/>work<text:s/>(grant<text:s/>funding,<text:s/>learning<text:s/>networks<text:s/>etc). </text:span></text:p>
          </table:table-cell>
        </table:table-row>
      </table:table>
      <text:p text:style-name="P628"/>
      <text:p text:style-name="P629"/>
      <text:p text:style-name="P630"/>
      <text:p text:style-name="P631"><text:span text:style-name="T631_1">.</text:span></text:p>
      <table:table table:style-name="Table25">
        <table:table-column table:style-name="Column87"/>
        <table:table-column table:style-name="Column88"/>
        <table:table-column table:style-name="Column89"/>
        <table:table-column table:style-name="Column90"/>
        <table:table-column table:style-name="Column91"/>
        <table:table-row table:style-name="Row85">
          <table:table-cell table:style-name="Cell257">
            <text:p text:style-name="P632"><text:span text:style-name="T632_1">Output<text:s/>Title<text:s/></text:span></text:p>
          </table:table-cell>
          <table:table-cell table:style-name="Cell258" table:number-columns-spanned="4">
            <text:p text:style-name="P633"><text:span text:style-name="T633_1">[TIU]<text:s/>Accelerated<text:s/>and<text:s/>sustained<text:s/>access<text:s/>to<text:s/>fit<text:s/>for<text:s/>purpose<text:s/>oxygen<text:s/>concentrators<text:s/>in<text:s/>underserved<text:s/>health<text:s/>centres<text:s/>and<text:s/>hospitals</text:span></text:p>
          </table:table-cell>
          <table:covered-table-cell/>
          <table:covered-table-cell/>
          <table:covered-table-cell/>
        </table:table-row>
        <table:table-row table:style-name="Row86">
          <table:table-cell table:style-name="Cell259" table:number-columns-spanned="2">
            <text:p text:style-name="P634"><text:span text:style-name="T634_1">Output<text:s/>number:<text:s/></text:span></text:p>
          </table:table-cell>
          <table:covered-table-cell/>
          <table:table-cell table:style-name="Cell260">
            <text:p text:style-name="P635"><text:span text:style-name="T635_1">7</text:span></text:p>
          </table:table-cell>
          <table:table-cell table:style-name="Cell261">
            <text:p text:style-name="P636"><text:span text:style-name="T636_1">Output<text:s/>Score:<text:s/></text:span></text:p>
          </table:table-cell>
          <table:table-cell table:style-name="Cell262">
            <text:p text:style-name="P637"><text:span text:style-name="T637_1">A+</text:span></text:p>
          </table:table-cell>
        </table:table-row>
        <table:table-row table:style-name="Row87">
          <table:table-cell table:style-name="Cell263" table:number-columns-spanned="2">
            <text:p text:style-name="P638"><text:span text:style-name="T638_1">Impact<text:s/>weighting<text:s/>(%):<text:s text:c="2"/></text:span></text:p>
          </table:table-cell>
          <table:covered-table-cell/>
          <table:table-cell table:style-name="Cell264">
            <text:p text:style-name="P639"><text:span text:style-name="T639_1">10</text:span><text:span text:style-name="T639_2">%</text:span></text:p>
          </table:table-cell>
          <table:table-cell table:style-name="Cell265">
            <text:p text:style-name="P640"><text:span text:style-name="T640_1">W</text:span><text:span text:style-name="T640_2">eighting<text:s/>revised<text:s/>since<text:s/>last<text:s/></text:span><text:span text:style-name="T640_3">AR?</text:span><text:span text:style-name="T640_4"><text:s/></text:span></text:p>
          </table:table-cell>
          <table:table-cell table:style-name="Cell266">
            <text:p text:style-name="P641"><text:span text:style-name="T641_1">Newly<text:s/>added</text:span></text:p>
          </table:table-cell>
        </table:table-row>
      </table:table>
      <text:p text:style-name="P642"/>
      <text:p text:style-name="P643"/>
      <table:table table:style-name="Table26">
        <table:table-column table:style-name="Column92"/>
        <table:table-column table:style-name="Column93"/>
        <table:table-column table:style-name="Column94"/>
        <table:table-row table:style-name="Row88">
          <table:table-cell table:style-name="Cell267">
            <text:p text:style-name="P644"><text:span text:style-name="T644_1">Indicator(s)</text:span><text:span text:style-name="T644_2"> </text:span></text:p>
          </table:table-cell>
          <table:table-cell table:style-name="Cell268">
            <text:p text:style-name="P645"><text:span text:style-name="T645_1">Milestone(s)<text:s/>for<text:s/>this<text:s/>review</text:span><text:span text:style-name="T645_2"> </text:span></text:p>
          </table:table-cell>
          <table:table-cell table:style-name="Cell269">
            <text:p text:style-name="P646"><text:span text:style-name="T646_1">Progress </text:span><text:span text:style-name="T646_2"> </text:span></text:p>
          </table:table-cell>
        </table:table-row>
        <table:table-row table:style-name="Row89">
          <table:table-cell table:style-name="Cell270">
            <text:p text:style-name="P647"><text:span text:style-name="T647_1">The<text:s/>Oxygen<text:s/>CoLab<text:s/>helps<text:s/>accelerate<text:s/>the<text:s/>path<text:s/>to<text:s/>market<text:s/>for<text:s/>fit<text:s/>for<text:s/>purpose<text:s/>oxygen<text:s/>concentrator<text:s/>innovations </text:span></text:p>
          </table:table-cell>
          <table:table-cell table:style-name="Cell271">
            <text:p text:style-name="P648"><text:span text:style-name="T648_1">At<text:s/>least<text:s/>3<text:s/>current<text:s/>oxygen<text:s/>concentrators<text:s/>are<text:s/>interested<text:s/>in<text:s/>lab<text:s/>testing<text:s/>their<text:s/>product.</text:span></text:p>
          </table:table-cell>
          <table:table-cell table:style-name="Cell272">
            <text:p text:style-name="P649"><text:span text:style-name="T649_1">Met:<text:s/></text:span><text:span text:style-name="T649_2">5<text:s/>manufacturers<text:s/>said<text:s/>informally<text:s/>by<text:s/>email<text:s/>that<text:s/>they<text:s/>would<text:s/>be<text:s/>interested<text:s/>in<text:s/>lab<text:s/>testing<text:s/>their<text:s/>product.<text:s/>The<text:s/>formal<text:s/>outreach<text:s/>and<text:s/>procurement<text:s/>is<text:s/>due<text:s/>to<text:s/>start<text:s/>on<text:s/>time<text:s/>in<text:s/>April.  </text:span></text:p>
          </table:table-cell>
        </table:table-row>
        <table:table-row table:style-name="Row90">
          <table:table-cell table:style-name="Cell273">
            <text:p text:style-name="P650"><text:span text:style-name="T650_1">The<text:s/>Oxygen<text:s/>CoLab<text:s/>helps<text:s/>oxygen<text:s/>concentrators<text:s/>along<text:s/>the<text:s/>path<text:s/>to<text:s/>sustainable<text:s/>scale<text:s/>in<text:s/>at<text:s/>least<text:s/>one<text:s/>of<text:s/>our<text:s/>focus<text:s/>countries </text:span></text:p>
          </table:table-cell>
          <table:table-cell table:style-name="Cell274">
            <text:p text:style-name="P651"><text:span text:style-name="T651_1">We<text:s/>are<text:s/>testing<text:s/>5<text:s/>Oxygen-as-a-service<text:s/>business<text:s/>models</text:span></text:p>
          </table:table-cell>
          <table:table-cell table:style-name="Cell275">
            <text:p text:style-name="P652"><text:span text:style-name="T652_1">Exceeded:<text:s/></text:span><text:span text:style-name="T652_2">We<text:s/>are<text:s/>testing<text:s/>6<text:s/>Oxygen<text:s/>as<text:s/>a<text:s/></text:span><text:span text:style-name="T652_3">service<text:s/>models</text:span><text:span text:style-name="T652_4"><text:s/>through<text:s/>5<text:s/>pilot<text:s/>grants. </text:span></text:p>
          </table:table-cell>
        </table:table-row>
        <table:table-row table:style-name="Row91">
          <table:table-cell table:style-name="Cell276">
            <text:p text:style-name="P653"><text:span text:style-name="T653_1">The<text:s/>Oxygen<text:s/>CoLab<text:s/>supports<text:s/>a<text:s/>global<text:s/>conversation<text:s/>and<text:s/>movement<text:s/>that<text:s/>advocates<text:s/>for<text:s/>fit<text:s/>for<text:s/>purpose<text:s/>oxygen<text:s/>concentrators </text:span></text:p>
          </table:table-cell>
          <table:table-cell table:style-name="Cell277">
            <text:p text:style-name="P654"><text:span text:style-name="T654_1">1<text:s/>knowledge<text:s/>product<text:s/>created<text:s/>in<text:s/>collaboration<text:s/>with<text:s/>Learning<text:s/>Network<text:s/>members.</text:span></text:p>
          </table:table-cell>
          <table:table-cell table:style-name="Cell278">
            <text:p text:style-name="P655"><text:span text:style-name="T655_1">On<text:s/>track:<text:s/></text:span><text:span text:style-name="T655_2">Grantees<text:s/>are<text:s/>collaborating<text:s/>with<text:s/>the<text:s/>CoLab<text:s/>on<text:s/>a<text:s/>knowledge<text:s/>product<text:s/>related<text:s/>to<text:s/>their<text:s/>portfolio,<text:s/>which<text:s/>will<text:s/>be<text:s/>ready<text:s/>by<text:s/>the<text:s/>end<text:s/>of<text:s/>March. </text:span></text:p>
          </table:table-cell>
        </table:table-row>
      </table:table>
      <text:p text:style-name="P656"/>
      <text:p text:style-name="P657"/>
      <text:p text:style-name="P658"><text:span text:style-name="T658_1">Briefly<text:s/>describe<text:s/>the<text:s/>output’s<text:s/>activities<text:s/>and<text:s/>provide<text:s/>supporting<text:s/>narrative<text:s/>for<text:s/>the<text:s/>score.<text:s/></text:span></text:p>
      <text:p text:style-name="P659"/>
      <text:p text:style-name="P660"><text:span text:style-name="T660_1">Lives<text:s/>are<text:s/>lost<text:s/>every<text:s/>day<text:s/>because<text:s/>people<text:s/>do<text:s/>not<text:s/>have<text:s/>access<text:s/>to<text:s/>Oxygen.<text:s/>The<text:s/>Oxygen<text:s/>CoLab<text:s/>explores<text:s/>how<text:s/>Oxygen<text:s/>concentrators<text:s/>can<text:s/>be<text:s/>used<text:s/>in<text:s/>the<text:s/>right<text:s/>places<text:s/>and<text:s/>ways,<text:s/>complementing<text:s/>existing<text:s/>Oxygen<text:s/>delivery<text:s/>systems<text:s/>(which<text:s/>are<text:s/>less<text:s/>suited<text:s/>to<text:s/>underserved<text:s/>health<text:s/>settings),<text:s/>to<text:s/>increase<text:s/>the<text:s/>resilience<text:s/>of<text:s/>health<text:s/>systems<text:s/>worldwide.<text:s/></text:span></text:p>
      <text:p text:style-name="P661"/>
      <text:p text:style-name="P662"><text:span text:style-name="T662_1">Current<text:s/>Oxygen<text:s/>concentrator<text:s/>products<text:s/>were<text:s/>not<text:s/>designed<text:s/>for<text:s/>underserved<text:s/>settings<text:s/>–<text:s/>they<text:s/>may<text:s/>be<text:s/>insufficiently<text:s/>resilient<text:s/>to<text:s/>common<text:s/>dust,<text:s/>humidity,<text:s/>and<text:s/>power<text:s/>supply<text:s/>issues.<text:s/>The<text:s/>CoLab<text:s/>are<text:s/>researching<text:s/>what<text:s/>innovations<text:s/>are<text:s/>possible<text:s/>and<text:s/>feasible<text:s/>to<text:s/>make<text:s/>existing<text:s/>concentrators<text:s/>compliant<text:s/>to<text:s/>UNICEF’s<text:s/>Target<text:s/>Product<text:s/>Profile<text:s/>(TPP),<text:s/>which<text:s/>sets<text:s/>a<text:s/>global<text:s/>standard<text:s/>to<text:s/>meet<text:s/>the<text:s/>needs<text:s/>of<text:s/>those<text:s/>settings.<text:s/>The<text:s/>CoLab<text:s/>are<text:s/>preparing<text:s/>lab<text:s/>test<text:s/>protocols<text:s/>(with<text:s/>UNICEF<text:s/>and<text:s/>the<text:s/>company<text:s/>LabTest<text:s/>Certification),<text:s/>and<text:s/>working<text:s/>with<text:s/>a<text:s/>third<text:s/>party<text:s/>to<text:s/>publish<text:s/>lab<text:s/>test<text:s/>results<text:s/>(ECRI).<text:s text:c="2"/>These<text:s/>will<text:s/>conclude<text:s/>which<text:s/>current<text:s/>products<text:s/>meet<text:s/>expectations<text:s/>now,<text:s/>and<text:s/>where<text:s/>their<text:s/>performance<text:s/></text:span><text:span text:style-name="T662_2">falls<text:s/>down</text:span><text:span text:style-name="T662_3">.<text:s/>This<text:s/>is<text:s/>a<text:s/>starting<text:s/>point<text:s/>for<text:s/>future<text:s/>innovation<text:s/>by<text:s/>those<text:s/>manufacturers;<text:s/>at<text:s/>least<text:s/>three<text:s/>manufacturers<text:s/>with<text:s/>oxygen<text:s/>concentrators<text:s/>have<text:s/>expressed<text:s/>an<text:s/>interest<text:s/>in<text:s/>lab<text:s/>testing.<text:s/></text:span></text:p>
      <text:p text:style-name="P663"/>
      <text:p text:style-name="P664"><text:span text:style-name="T664_1">Two<text:s/>manufacturers<text:s/>are<text:s/>exploring<text:s/>improvements<text:s/>to<text:s/>their<text:s/>oxygen<text:s/>concentrator<text:s/>products<text:s/>to<text:s/>meet<text:s/>the<text:s/>needs<text:s/>of<text:s/>underserved<text:s/>settings.<text:s/>Krӧber<text:s/>and<text:s/>DeVilbiss<text:s/>(a<text:s/>large<text:s/>European<text:s/>manufacturer<text:s/>and<text:s/>a<text:s/>major<text:s/>global<text:s/>manufacturer)<text:s/>are<text:s/>seeing<text:s/>which<text:s/>improvements<text:s/>are<text:s/>possible<text:s/>to<text:s/>reach<text:s/>UNICEF’s<text:s/>TPP<text:s/>certification.<text:s/>For<text:s/>example,<text:s/>Krӧber<text:s/>is<text:s/>investigating<text:s/>what<text:s/>it<text:s/>would<text:s/>take<text:s/>to<text:s/>meet<text:s/>the<text:s/>optimal<text:s/>power<text:s/>efficiency<text:s/>requirements<text:s/>in<text:s/>the<text:s/>TPP.<text:s/>With<text:s/>positive<text:s/>results,<text:s/>updated<text:s/>products<text:s/>could<text:s/>be<text:s/></text:span><text:span text:style-name="T664_2">ready<text:s/>for<text:s/>market<text:s/>in<text:s/>2024.<text:s/>We<text:s/>have<text:s/>had<text:s/>direct<text:s/>feedback<text:s/>from<text:s/>Krӧber<text:s/>and<text:s/>DeVilbiss<text:s/>that<text:s/>CoLab<text:s/>funding<text:s/>was<text:s/>critical<text:s/>for<text:s/>Board<text:s/>level<text:s/>agreement<text:s/>for<text:s/>signing<text:s/>up<text:s/>to<text:s/>doing<text:s/>this<text:s/>research,<text:s/>thus<text:s/>accelerating<text:s/>the<text:s/>products’<text:s/>timeline<text:s/>to<text:s/>market.<text:s/>This<text:s/>is<text:s/>an<text:s/>additional<text:s/>outcome<text:s/>of<text:s/>this<text:s/>work,<text:s/>over<text:s/>and<text:s/>above<text:s/>the<text:s/>three<text:s/>milestones<text:s/>highlighted<text:s/>above.<text:s/>It<text:s/>was<text:s/>possible<text:s/>by<text:s/>repurposing<text:s/>our<text:s/>grant<text:s/>funding<text:s/>to<text:s/>align<text:s/>with<text:s/>UNICEF<text:s/>procurement<text:s/>timelines.<text:s text:c="2"/></text:span></text:p>
      <text:p text:style-name="P665"/>
      <text:p text:style-name="P666"><text:span text:style-name="T666_1">The<text:s/>CoLab<text:s/>theorises<text:s/></text:span><text:span text:style-name="T666_2">that<text:s/>commercial<text:s/>models</text:span><text:span text:style-name="T666_3">,<text:s/>based<text:s/>on<text:s/>providing<text:s/>Oxygen<text:s/>as<text:s/>a<text:s/>service<text:s/>rather<text:s/>than<text:s/>requiring<text:s/>upfront<text:s/>machine<text:s/>purchase,<text:s/>are<text:s/>a<text:s/>key<text:s/>route<text:s/>to<text:s/>more<text:s/>affordable<text:s/>and<text:s/>operationally<text:s/>sustainable<text:s/>delivery<text:s/>of<text:s/>oxygen<text:s/>using<text:s/>oxygen<text:s/>concentrators<text:s/>in<text:s/>our<text:s/>focus<text:s/>countries.<text:s/>By<text:s/>improving<text:s/>products<text:s/>and<text:s/>ensuring<text:s/>that<text:s/>products<text:s/>can<text:s/>be<text:s/>maintained<text:s/>and<text:s/>used<text:s/>through<text:s/>service-based<text:s/>models,<text:s/>people<text:s/>in<text:s/>underserved<text:s/>health<text:s/>centres<text:s/>are<text:s/>more<text:s/>likely<text:s/>to<text:s/>get<text:s/>the<text:s/>oxygen<text:s/>they<text:s/>need,<text:s/>when<text:s/>they<text:s/>need<text:s/>it.<text:s/>We<text:s/>have<text:s/>provided<text:s/>5<text:s/>grants<text:s/>(for<text:s/>6<text:s/>pilots)<text:s/>to<text:s/>test<text:s/>different<text:s/>delivery,<text:s/>maintenance,<text:s/>and<text:s/>training<text:s/>service<text:s/>models,<text:s/>and<text:s/>work<text:s/>in<text:s/>a<text:s/>variety<text:s/>of<text:s/>underserved<text:s/>healthcare<text:s/>centres<text:s/>(from<text:s/>public<text:s/>to<text:s/>faith<text:s/>based;<text:s/>very<text:s/>remote<text:s/>to<text:s/>peri-urban).<text:s/>Our<text:s/>partners<text:s/>are<text:s/>HealthPort<text:s/>(Nigeria),<text:s/>ICChange<text:s/>(Uganda<text:s/>and<text:s/>DRC),<text:s/>Access<text:s/>Oxygen<text:s/>/<text:s/>CPHD<text:s/>(Kenya),<text:s/>FRE02<text:s/>(Tanzania),<text:s/>and<text:s/>Sanrai<text:s/>(India).<text:s/>We<text:s/>are<text:s/>also<text:s/>learning<text:s/>about<text:s/>financial<text:s/>models.<text:s/></text:span></text:p>
      <text:p text:style-name="P667"/>
      <text:p text:style-name="P668"><text:span text:style-name="T668_1">For<text:s/>example,<text:s/>FRE02,<text:s/>our<text:s/>grantees<text:s/>from<text:s/>our<text:s/>previous<text:s/>work,<text:s/>“phase<text:s/>0”<text:s/>under<text:s/>COVIDaction<text:s/>are<text:s/>closest<text:s/>to<text:s/>sustainable<text:s/>scale.<text:s/>They<text:s/>are<text:s/>piloting<text:s/>a<text:s/>business<text:s/>model<text:s/>which<text:s/>charges<text:s/>health<text:s/>care<text:s/>facilities<text:s/>$50<text:s/>USD<text:s/>per<text:s/>month<text:s/>for<text:s/>the<text:s/>whole<text:s/>oxygen<text:s/>provision.<text:s/>They’ve<text:s/>treated<text:s/>2700<text:s/>children,<text:s/>and<text:s/>trained<text:s/>156<text:s/>health<text:s/>care<text:s/>workers<text:s/>across<text:s/>17<text:s/>facilities,<text:s/>with<text:s/>12<text:s/>trained<text:s/>local<text:s/>staff<text:s/>in<text:s/>Tanzania.<text:s/>Our<text:s/>other<text:s/>pilots<text:s/>are<text:s/>awaiting<text:s/>installation<text:s/>of<text:s/>procured<text:s/>equipment,<text:s/>developing<text:s/>training<text:s/>products,<text:s/>and<text:s/>testing<text:s/>facilities’<text:s/>willingness<text:s/>to<text:s/>pay.<text:s text:c="2"/></text:span></text:p>
      <text:p text:style-name="P669"/>
      <text:p text:style-name="P670"><text:span text:style-name="T670_1">The<text:s/>possible<text:s/>role<text:s/>of<text:s/>the<text:s/>concentrator<text:s/>as<text:s/>a<text:s/>solution<text:s/>to<text:s/>acute<text:s/>healthcare<text:s/>system<text:s/>needs<text:s/>and<text:s/>increasing<text:s/>community<text:s/>resilience<text:s/>is<text:s/>not<text:s/>prominent<text:s/>in<text:s/>the<text:s/>global<text:s/>discourse<text:s/>about<text:s/>oxygen.<text:s/>Teams<text:s/>in<text:s/>both<text:s/>the<text:s/>manufacturing<text:s/>and<text:s/>the<text:s/>service<text:s/>delivery<text:s/>side<text:s/>of<text:s/>the<text:s/>market<text:s/>are<text:s/>working<text:s/>against<text:s/>the<text:s/>grain<text:s/>to<text:s/>find<text:s/>solutions<text:s/>for<text:s/>an<text:s/>underappreciated<text:s/>problem<text:s/>–<text:s/>and<text:s/>they<text:s/>are<text:s/>also<text:s/>working<text:s/>in<text:s/>isolation.<text:s/>The<text:s/>CoLab<text:s/>is<text:s/>bringing<text:s/>together<text:s/>our<text:s/>partners<text:s/>and<text:s/>grantees<text:s/>in<text:s/>regular<text:s/>learning<text:s/>sessions,<text:s/>to<text:s/>share<text:s/>their<text:s/>knowledge<text:s/>with<text:s/>each<text:s/>other,<text:s/>and<text:s/>talk<text:s/>through<text:s/>common<text:s/>challenges.<text:s/>This<text:s/>is<text:s/>the<text:s/>start<text:s/>of<text:s/>forming<text:s/>a<text:s/>global<text:s/>movement<text:s/>for<text:s/>change.<text:s/>Our<text:s/>significant<text:s/>increase<text:s/>in<text:s/>engagement<text:s/>with<text:s/>our<text:s/>blogs<text:s/>and<text:s/>social<text:s/>media<text:s/>(from<text:s/>100<text:s/>to<text:s/>1000<text:s/>per<text:s/>quarter)<text:s/>are<text:s/>a<text:s/>sign<text:s/>of<text:s/>growing<text:s/>prominence<text:s/>in<text:s/>the<text:s/>global<text:s/>health<text:s/>community,<text:s/>as<text:s/>is<text:s/>the<text:s/>invitation<text:s/>to<text:s/>present<text:s/>at<text:s/>the<text:s/>2nd<text:s/>Global<text:s/>Forum<text:s/>on<text:s/>childhood<text:s/>Pneumonia<text:s/>in<text:s/>Madrid<text:s/>in<text:s/>April.<text:s/></text:span></text:p>
      <text:p text:style-name="P671"/>
      <text:p text:style-name="P672"><text:span text:style-name="T672_1">Together<text:s/>with<text:s/>oxygen-as-a-service<text:s/>grantees,<text:s/>we’ve<text:s/>discussed<text:s/>themes<text:s/>such<text:s/>as<text:s/>data<text:s/>collection<text:s/>and<text:s/>storytelling.<text:s/>These<text:s/>sessions<text:s/>are<text:s/>demand-led<text:s/>and<text:s/>developed<text:s/>as<text:s/>a<text:s/>direct<text:s/>response<text:s/>to<text:s/>grantee<text:s/>needs.<text:s/>With<text:s/>our<text:s/>broader<text:s/>network,<text:s/>we<text:s/>held<text:s/>our<text:s/>Autumn<text:s/>learning<text:s/>network<text:s/>series<text:s/>showcasing<text:s/>work<text:s/>from<text:s/>our<text:s/>phase<text:s/>1<text:s/>grantees.<text:s/>The<text:s/>series<text:s/>covered<text:s/>CREATIVenergie’s<text:s/>learnings<text:s/>on<text:s/>technical<text:s/>barriers<text:s/>in<text:s/>concentrator<text:s/>development,<text:s/>learnings<text:s/>from<text:s/>Phillips’<text:s/>survey<text:s/>research<text:s/>on<text:s/>oxygen-as-a-service<text:s/>and<text:s/>FREO2<text:s/>and<text:s/>Sanrai’s<text:s/>phase<text:s/>0<text:s/>oxygen-as-a-service<text:s/>pilot<text:s/>phase<text:s/>learnings.<text:s/>This<text:s/>series<text:s/>was<text:s/>well<text:s/>attended<text:s/>with<text:s/>56<text:s/>unique<text:s/>attendees<text:s/>across<text:s/>the<text:s/>spectrum<text:s/>of<text:s/>oxygen<text:s/>innovators<text:s/>and<text:s/>advocates.<text:s/>A<text:s/>knowledge<text:s/>product<text:s/>related<text:s/>to<text:s/>portfolio<text:s/>activities<text:s/>will<text:s/>be<text:s/>complete<text:s/>by<text:s/>the<text:s/>end<text:s/>of<text:s/>March.</text:span></text:p>
      <text:p text:style-name="P673"/>
      <text:p text:style-name="P674"><text:span text:style-name="T674_1">Describe<text:s/>any<text:s/>changes<text:s/>to<text:s/>this<text:s/>output<text:s/>during<text:s/>the<text:s/>past<text:s/>year,<text:s/>and<text:s/>any<text:s/>planned<text:s/>changes<text:s/></text:span><text:span text:style-name="T674_2">as<text:s/>a<text:s/>result<text:s/>of</text:span><text:span text:style-name="T674_3"><text:s/>this<text:s/>review.<text:s/></text:span></text:p>
      <text:p text:style-name="P675"/>
      <text:p text:style-name="P676"><text:span text:style-name="T676_1">Over<text:s/>the<text:s/>course<text:s/>of<text:s/>the<text:s/>year,<text:s/>the<text:s/>output<text:s/>adapted<text:s/>timelines<text:s/>several<text:s/>times<text:s/>to<text:s/>account<text:s/>for<text:s/>changing<text:s/>contractual<text:s/>timeframes<text:s/>and<text:s/>budgets,<text:s/></text:span><text:span text:style-name="T676_2">and<text:s/>also</text:span><text:span text:style-name="T676_3"><text:s/>to<text:s/>align<text:s/>with<text:s/>UNICEF’s<text:s/>timelines<text:s/>for<text:s/>the<text:s/>next<text:s/>global<text:s/>procurement<text:s/>of<text:s/>oxygen<text:s/>concentrators.<text:s/>These<text:s/>did<text:s/>not<text:s/>affect<text:s/>the<text:s/>overall<text:s/>aims<text:s/>and<text:s/>objectives<text:s/>of<text:s/>the<text:s/>output,<text:s/>nor<text:s/>substantially<text:s/>alter<text:s/>the<text:s/>approach,<text:s/>but<text:s/>they<text:s/>did<text:s/>mean<text:s/>that<text:s/>some<text:s/>work<text:s/>was<text:s/>accelerated,<text:s/>and<text:s/>working<text:s/>on<text:s/>the<text:s/>financial<text:s/>instrument<text:s/>was<text:s/>postponed.<text:s/>The<text:s/>CoLab<text:s/>moved<text:s/>faster<text:s/>to<text:s/>research<text:s/>improvements<text:s/>on<text:s/>specific<text:s/>products,<text:s/>so<text:s/>that<text:s/>when<text:s/>UNICEF<text:s/>next<text:s/>procures<text:s/>concentrators,<text:s/>more<text:s/>will<text:s/>be<text:s/>fit<text:s/>for<text:s/>purpose.</text:span><text:span text:style-name="T676_4"> </text:span></text:p>
      <text:p text:style-name="P677"/>
      <text:p text:style-name="P678"><text:span text:style-name="T67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679"/>
      <table:table table:style-name="Table27">
        <table:table-column table:style-name="Column95"/>
        <table:table-column table:style-name="Column96"/>
        <table:table-row table:style-name="Row92">
          <table:table-cell table:style-name="Cell279" table:number-columns-spanned="2">
            <text:p text:style-name="P680"><text:span text:style-name="T680_1">Oxygen<text:s/>CoLab<text:s/>-<text:s/>Lessons<text:s/>for<text:s/>this<text:s/>year,<text:s/>and<text:s/>recommendations<text:s/>for<text:s/>2023/24</text:span><text:span text:style-name="T680_2"> </text:span></text:p>
          </table:table-cell>
          <table:covered-table-cell/>
        </table:table-row>
        <table:table-row table:style-name="Row93">
          <table:table-cell table:style-name="Cell280">
            <text:p text:style-name="P681"><text:span text:style-name="T681_1">Lessons</text:span><text:span text:style-name="T681_2"> </text:span></text:p>
          </table:table-cell>
          <table:table-cell table:style-name="Cell281">
            <text:p text:style-name="P682"><text:span text:style-name="T682_1">Recommendations</text:span><text:span text:style-name="T682_2"> </text:span></text:p>
          </table:table-cell>
        </table:table-row>
        <table:table-row table:style-name="Row94">
          <table:table-cell table:style-name="Cell282">
            <text:p text:style-name="P683"><text:span text:style-name="T683_1">Aligning<text:s/>smaller<text:s/>NGOs<text:s/>with<text:s/>FCDO<text:s/>and<text:s/>programme<text:s/>requirements<text:s/>in<text:s/>a<text:s/>niche<text:s/>space<text:s/>such<text:s/>as<text:s/>Oxygen<text:s/>provision<text:s/>can<text:s/>face<text:s/>more<text:s/>challenges<text:s/>than<text:s/>on<text:s/>other<text:s/>more<text:s/>traditional<text:s/>programmes.<text:s/>E.g.<text:s/>O2<text:s/>as<text:s/>a<text:s/>Service<text:s/>grantees<text:s/>have<text:s/>struggled<text:s/>more<text:s/>than<text:s/>past<text:s/>pilots<text:s/>to<text:s/>source<text:s/>insurance<text:s/>for<text:s/>their<text:s/>pilots<text:s/>as<text:s/>insurers<text:s/>are<text:s/>unsure<text:s/>about<text:s/>how<text:s/>to<text:s/>insure<text:s/>such<text:s/>work. </text:span></text:p>
          </table:table-cell>
          <table:table-cell table:style-name="Cell283">
            <text:p text:style-name="P684"><text:span text:style-name="T684_1">Build<text:s/>a<text:s/></text:span><text:span text:style-name="T684_2">lessons</text:span><text:span text:style-name="T684_3"><text:s/>learned<text:s/>document<text:s/>to<text:s/>enable<text:s/>early<text:s/>conversations<text:s/>with<text:s/>new<text:s/>grantees<text:s/>about<text:s/>likely<text:s/>the<text:s/>insurance<text:s/>requirements<text:s/>options,<text:s/>and<text:s/>link<text:s/>them<text:s/>with<text:s/>similar<text:s/>grantees<text:s/>or<text:s/>pilots<text:s/>that<text:s/>have<text:s/>successfully<text:s/>sourced<text:s/>insurance<text:s/>or<text:s/>developed<text:s/>policies.  </text:span></text:p>
          </table:table-cell>
        </table:table-row>
        <table:table-row table:style-name="Row95">
          <table:table-cell table:style-name="Cell284">
            <text:p text:style-name="P685"><text:span text:style-name="T685_1">This<text:s/>year<text:s/>has<text:s/>taught<text:s/>us<text:s/>the<text:s/>strong<text:s/>impact<text:s/>that<text:s/>even<text:s/>relatively<text:s/>small<text:s/>amounts<text:s/>of<text:s/>grant<text:s/>funding<text:s/>can<text:s/>have<text:s/>signalling<text:s/>importance<text:s/>to<text:s/>the<text:s/>market.<text:s/>Our<text:s/>£35,000<text:s/>Research<text:s/>and<text:s/>Development<text:s/>grant<text:s/>funds<text:s/>have<text:s/>enabled<text:s/>Board<text:s/>level<text:s/>sign<text:s/>off<text:s/>for<text:s/>teams<text:s/>within<text:s/>large<text:s/>manufacturers<text:s/>to<text:s/>push<text:s/>for<text:s/>greater<text:s/>internal<text:s/>resource<text:s/>and<text:s/>focus,<text:s/>crowding<text:s/>in<text:s/>funding<text:s/>and<text:s/>accelerating<text:s/>development<text:s/>timelines. </text:span></text:p>
          </table:table-cell>
          <table:table-cell table:style-name="Cell285">
            <text:p text:style-name="P686"><text:span text:style-name="T686_1">Test<text:s/>this<text:s/>approach<text:s/>in<text:s/>the<text:s/>next<text:s/>phase<text:s/>of<text:s/>Research<text:s/>and<text:s/>Development<text:s/>funding,<text:s/>as<text:s/>well<text:s/>as<text:s/>keeping<text:s/>it<text:s/>in<text:s/>mind<text:s/>for<text:s/>other<text:s/>streams<text:s/>where<text:s/>we<text:s/>might<text:s/>be<text:s/>able<text:s/>to<text:s/>have<text:s/>outsized<text:s/>influence<text:s/>with<text:s/>relatively<text:s/>small<text:s/>amounts<text:s/>of<text:s/>funding.   </text:span></text:p>
          </table:table-cell>
        </table:table-row>
      </table:table>
      <text:p text:style-name="P687"/>
      <text:h text:style-name="P688" text:outline-level="2"><text:span text:style-name="T688_1">D:<text:s/>VALUE<text:s/>FOR<text:s/>MONEY<text:s/></text:span></text:h>
      <text:p text:style-name="P689"/>
      <text:p text:style-name="P690"><text:span text:style-name="T690_1">Key<text:s/>cost<text:s/>drivers<text:s/>and<text:s/>performance<text:s/></text:span></text:p>
      <text:p text:style-name="P691"/>
      <text:p text:style-name="P692"><text:span text:style-name="T692_1">Cost<text:s/>drivers<text:s/>for<text:s/>HBCC</text:span><text:span text:style-name="T692_2"><text:s/>Phase<text:s/></text:span><text:span text:style-name="T692_3">2<text:s/>are<text:s/>linked<text:s/>to<text:s/>adapting<text:s/>information<text:s/>and<text:s/>communication<text:s/>materials<text:s/>and<text:s/>carrying<text:s/>out<text:s/>the<text:s/>hygiene<text:s/>and<text:s/>promotion<text:s/>campaigns,<text:s/>purchase<text:s/>of<text:s/>hygiene<text:s/>materials<text:s/>and<text:s/>the<text:s/>logistics<text:s/>and<text:s/>staff<text:s/>time<text:s/>to<text:s/>implement<text:s/>activities.<text:s/>This<text:s/>is<text:s/>in<text:s/>line<text:s/>with<text:s/>what<text:s/>is<text:s/>expected.<text:s/>The<text:s/>partnership<text:s/>with<text:s/>Unilever,<text:s/>engagement<text:s/>with<text:s/>government<text:s/>in-country<text:s/>enables<text:s/>airing<text:s/>at<text:s/>competitive<text:s/>prices,<text:s/>and<text:s/>in<text:s/>some<text:s/>case<text:s/>free<text:s/>public<text:s/>health<text:s/>messaging.<text:s/>Costs<text:s/>are<text:s/>mainly<text:s/>linked<text:s/>to<text:s/>the<text:s/>development<text:s/>of<text:s/>materials.</text:span></text:p>
      <text:p text:style-name="P693"/>
      <text:p text:style-name="P694"><text:span text:style-name="T694_1">On<text:s/>the<text:s/>CoLabs,<text:s/>w</text:span><text:span text:style-name="T694_2">e<text:s/>are<text:s/>investing<text:s/>the<text:s/>most<text:s/>funds<text:s/>into<text:s/>the<text:s/>areas<text:s/>that<text:s/>are<text:s/>generating<text:s/>the<text:s/>most<text:s/>initial<text:s/>impact.<text:s/>57%<text:s/>of<text:s/>spend<text:s/>has<text:s/>been<text:s/>on<text:s/>grant</text:span><text:span text:style-name="T694_3"><text:s/>and<text:s/>technical<text:s/>assistance</text:span><text:span text:style-name="T694_4"><text:s/>support<text:s/>to<text:s/>Oxygen-as-a-Service<text:s/></text:span><text:span text:style-name="T694_5">(</text:span><text:span text:style-name="T694_6">O2aaS</text:span><text:span text:style-name="T694_7">)<text:s/></text:span><text:span text:style-name="T694_8">Grantees,<text:s/>with<text:s/>lower<text:s/>spend<text:s/>on<text:s/>other<text:s/>strands<text:s/>such<text:s/>as<text:s/>Lab<text:s/>Testing<text:s/>(25%).<text:s/>O2aaS<text:s/>is<text:s/>generating<text:s/>real-world<text:s/>evidence<text:s/>for<text:s/>sustainable<text:s/>business<text:s/>models<text:s/>for<text:s/>providing<text:s/>access<text:s/>to<text:s/>oxygen<text:s/>in<text:s/>LMICs.<text:s/>It<text:s/>has<text:s/>been<text:s/>the<text:s/>most<text:s/>important<text:s/>pillar<text:s/>to<text:s/>focus<text:s/>on<text:s/>in<text:s/>the<text:s/>first<text:s/>phase<text:s/>to<text:s/>build<text:s/>an<text:s/>evidence<text:s/>base<text:s/>for<text:s/>later<text:s/>programming.<text:s/>42%<text:s/>of<text:s/>spend<text:s/>to<text:s/>date<text:s/>focussed<text:s/>on<text:s/>the<text:s/>sensemaking<text:s/>phase<text:s/>(Country<text:s/>Deep<text:s/>Dives,<text:s/>Priority<text:s/>Setting<text:s/>Workshops)<text:s/>that<text:s/>have<text:s/>helped<text:s/>set<text:s/>priorities<text:s/>and<text:s/>will<text:s/>ensure<text:s/>that<text:s/>the<text:s/>remaining<text:s/>spend<text:s/>is<text:s/>as<text:s/>impactful<text:s/>and<text:s/></text:span><text:span text:style-name="T694_9">locally-informed</text:span><text:span text:style-name="T694_10"><text:s/>as<text:s/>possible.<text:s text:c="2"/></text:span></text:p>
      <text:p text:style-name="P695"/>
      <text:p text:style-name="P696"><text:span text:style-name="T696_1">VfM<text:s/>performance<text:s/>compared<text:s/>to<text:s/>the<text:s/>original<text:s/>VfM<text:s/>proposition<text:s/>in<text:s/>the<text:s/>business<text:s/>case<text:s/></text:span></text:p>
      <text:p text:style-name="P697"/>
      <text:p text:style-name="P698"><text:span text:style-name="T698_1">The<text:s/>cost<text:s/>extension</text:span><text:span text:style-name="T698_2"><text:s/>included</text:span><text:span text:style-name="T698_3"><text:s/>an<text:s/>additional<text:s/>£30<text:s/>million<text:s/>of<text:s/>UK<text:s/>funding<text:s/>to<text:s/>the<text:s/>initial<text:s/></text:span><text:span text:style-name="T698_4">£50m<text:s/>in-kind<text:s/>match</text:span><text:span text:style-name="T698_5"><text:s/>from<text:s/>Unilever</text:span><text:span text:style-name="T698_6"><text:s/>to<text:s/>the<text:s/>FCDO’s<text:s/>£50m.<text:s/></text:span><text:span text:style-name="T698_7">VFM<text:s/>drivers<text:s/>continue<text:s/>to<text:s/></text:span><text:span text:style-name="T698_8">be<text:s/>the<text:s/>same<text:s/>as<text:s/>for<text:s/>Phase<text:s/>1</text:span><text:span text:style-name="T698_9">.<text:s/></text:span><text:span text:style-name="T698_10">Unilever<text:s/>continued<text:s/>to<text:s/></text:span><text:span text:style-name="T698_11">provide<text:s/>hygiene,<text:s/>behaviour<text:s/>change<text:s/>expertise,<text:s/>programme<text:s/>management<text:s/>and<text:s/>mass<text:s/>media<text:s/>capacity<text:s/>and<text:s/>expertise</text:span><text:span text:style-name="T698_12"><text:s/>into<text:s/>the<text:s/>second<text:s/>phase</text:span><text:span text:style-name="T698_13">,<text:s/></text:span><text:span text:style-name="T698_14">maintaining<text:s/>the<text:s/>ability<text:s/>to<text:s/>deliver<text:s/>at<text:s/>scale<text:s/>and<text:s/>through<text:s/>partners.</text:span></text:p>
      <text:p text:style-name="P699"/>
      <text:p text:style-name="P700"><text:span text:style-name="T700_1">The<text:s/></text:span><text:span text:style-name="T700_2">Oxygen<text:s/>Data<text:s/>CoLab<text:s/></text:span><text:span text:style-name="T700_3">components<text:s/></text:span><text:span text:style-name="T700_4">were<text:s/>able<text:s/>to<text:s/></text:span><text:span text:style-name="T700_5">accelerate<text:s/>progress</text:span><text:span text:style-name="T700_6"><text:s/>on<text:s/>oxygen<text:s/>product<text:s/>development<text:s/>for<text:s/>low<text:s/>resource<text:s/>environments,<text:s/>doing<text:s/>it<text:s/>3x<text:s/>faster<text:s/>than<text:s/>the<text:s/>timeline<text:s/>that<text:s/>was<text:s/>initially<text:s/>proposed<text:s/>in<text:s/>2021.<text:s/></text:span><text:span text:style-name="T700_7">Original<text:s/>budget<text:s/>focuses</text:span><text:span text:style-name="T700_8"><text:s/>have<text:s/>changed<text:s/>to<text:s/>respond<text:s/>to<text:s/>wider<text:s/>factors<text:s/>and<text:s/>to<text:s/>increase<text:s/>impact<text:s/>in<text:s/>this<text:s/>first<text:s/>phase<text:s/>e.g.<text:s/>reallocating<text:s/>£105k<text:s/>of<text:s/>UNICEF<text:s/>funding<text:s/>to<text:s/>bring<text:s/>Lab<text:s/>Testing<text:s/>forward,<text:s/>bringing<text:s/>greater<text:s/>early<text:s/>stage<text:s/>learning<text:s/>and<text:s/>impact<text:s/>to<text:s/>meet<text:s/>UNICEF<text:s/>timelines<text:s/>(as<text:s/>agreed<text:s/>with<text:s/>UNICEF).<text:s text:c="2"/></text:span></text:p>
      <text:p text:style-name="P701"><text:span text:style-name="T701_1"><text:s/></text:span></text:p>
      <text:p text:style-name="P702"><text:span text:style-name="T702_1">A<text:s/>greater<text:s/>focus<text:s/>of<text:s/>the<text:s/></text:span><text:span text:style-name="T702_2">Vaccine<text:s/></text:span><text:span text:style-name="T702_3">Data</text:span><text:span text:style-name="T702_4"><text:s/></text:span><text:span text:style-name="T702_5">Co-Lab<text:s/>has<text:s/>been<text:s/>on<text:s/>the<text:s/>sensemaking<text:s/>phase<text:s/>than<text:s/>had<text:s/>been<text:s/>planned,<text:s/>which<text:s/>has<text:s/>led<text:s/>to<text:s/>larger<text:s/>costs<text:s/>than<text:s/>originally<text:s/>budgeted,<text:s/>but<text:s/>the<text:s/>team<text:s/>is<text:s/>confident<text:s/>that<text:s/>it<text:s/>will<text:s/>lead<text:s/>to<text:s/>more<text:s/>efficient<text:s/>and<text:s/>equitable<text:s/>spend<text:s/>in<text:s/>the<text:s/>second<text:s/>half<text:s/>of<text:s/>the<text:s/>programme.<text:s text:c="2"/></text:span></text:p>
      <text:p text:style-name="P703"/>
      <text:p text:style-name="P704"><text:span text:style-name="T704_1">Overall,<text:s/>the<text:s/>VfM<text:s/>proposition<text:s/>in<text:s/>the<text:s/>Business<text:s/>Case<text:s/>holds<text:s/>true<text:s/>and<text:s/>the<text:s/>fact<text:s/>that<text:s/>most<text:s/>outputs<text:s/>have<text:s/>exceeded<text:s/>their<text:s/>targets<text:s/>indicates<text:s/>that<text:s/>the<text:s/>programme<text:s/>is<text:s/>out-performing<text:s/>against<text:s/>the<text:s/>original<text:s/>case.<text:s/></text:span></text:p>
      <text:p text:style-name="P705"/>
      <text:p text:style-name="P706"><text:span text:style-name="T706_1">The<text:s/>programme’s<text:s/>performance<text:s/>against<text:s/>the<text:s/>broader<text:s/>VfM<text:s/>metrics<text:s/>of<text:s/>economy,<text:s/>efficiency,<text:s/>effectiveness,<text:s/>and<text:s/>equity<text:s/>are<text:s/>summarised<text:s/></text:span><text:span text:style-name="T706_2">below</text:span><text:span text:style-name="T706_3">.<text:s/></text:span><text:span text:style-name="T706_4">Generally,<text:s/>it<text:s/>is<text:s/>considered<text:s/>that<text:s/>hand<text:s/>hygiene<text:s/>interventions<text:s/>are<text:s/>extremely<text:s/>cost-effective.</text:span><text:span text:style-name="T706_5"><text:s/>I</text:span><text:span text:style-name="T706_6">mproving<text:s/>hand<text:s/>hygiene<text:s/>in<text:s/>health<text:s/>care<text:s/>is<text:s/>the<text:s/>“best<text:s/>buy”<text:s/>–<text:s/>it<text:s/>saves<text:s/>US$7<text:s/>to<text:s/>16.5<text:s/>for<text:s/>every<text:s/>$1<text:s/>health<text:s/>expenditure</text:span><text:span text:style-name="T706_7"><text:note text:note-class="footnote"><text:note-citation/><text:note-body><text:p text:style-name="P707"><text:span text:style-name="T707_1"><text:s/>WHO:<text:s/></text:span><text:span text:style-name="T707_2"><text:a xlink:type="simple" xlink:href="https://cdn.who.int/media/docs/default-source/whhd-2023/whhd23_campaign_guide_final.pdf?sfvrsn=2f76ecee_4&amp;download=true"><text:span text:style-name="T707_3">whhd23_campaign_guide_final.pdf<text:s/>(who.int)</text:span></text:a></text:span><text:span text:style-name="T707_4"><text:s/>accessed<text:s/>08/05/2023</text:span></text:p></text:note-body></text:note></text:span><text:span text:style-name="T707_5">.<text:s/></text:span></text:p>
      <text:p text:style-name="P708"><text:span text:style-name="T708_1"><text:s/></text:span></text:p>
      <table:table table:style-name="Table28">
        <table:table-column table:style-name="Column97"/>
        <table:table-column table:style-name="Column98"/>
        <table:table-row table:style-name="Row96">
          <table:table-cell table:style-name="Cell286">
            <text:p text:style-name="P709"><text:span text:style-name="T709_1">VFM<text:s/>Metrics</text:span></text:p>
          </table:table-cell>
          <table:table-cell table:style-name="Cell287">
            <text:p text:style-name="P710"><text:span text:style-name="T710_1">Performance<text:s/></text:span><text:span text:style-name="T710_2">during<text:s/>review<text:s/>period</text:span></text:p>
          </table:table-cell>
        </table:table-row>
        <table:table-row table:style-name="Row97">
          <table:table-cell table:style-name="Cell288">
            <text:p text:style-name="P711"><text:span text:style-name="T711_1">Economy</text:span><text:span text:style-name="T711_2"><text:s/>–whether<text:s/>the<text:s/>project<text:s/>has<text:s/>bought<text:s/>inputs<text:s/>of<text:s/>the<text:s/></text:span><text:span text:style-name="T711_3">appropriate<text:s/>quality<text:s/>at<text:s/>the<text:s/>right<text:s/>price?</text:span></text:p>
            <text:p text:style-name="P712"><text:span text:style-name="T712_1"><text:s/></text:span></text:p>
          </table:table-cell>
          <table:table-cell table:style-name="Cell289">
            <text:p text:style-name="P713"><text:span text:style-name="T713_1">Portfolio<text:s/></text:span></text:p>
            <text:list text:style-name="LS11" xml:id="list52">
              <text:list-item>
                <text:p text:style-name="P714"><text:span text:style-name="T714_1">3<text:s/>partners<text:s/>were<text:s/>extended,<text:s/></text:span><text:span text:style-name="T714_2">on<text:s/>the<text:s/>basis<text:s/>of</text:span><text:span text:style-name="T714_3"><text:s/>earlier<text:s/>costs<text:s/>and<text:s/>benefits.<text:s/>A<text:s/>call<text:s/>for<text:s/>proposal<text:s/>for<text:s/>Phase<text:s/>1<text:s/>HBCC<text:s/>partners<text:s/>was<text:s/></text:span><text:span text:style-name="T714_4">issued,<text:s/>with<text:s/></text:span><text:span text:style-name="T714_5">14</text:span><text:span text:style-name="T714_6"><text:s/>proposals<text:s/>received</text:span><text:span text:style-name="T714_7"><text:s/>(and<text:s/></text:span><text:span text:style-name="T714_8">7<text:s/>retained)</text:span><text:span text:style-name="T714_9">.<text:s/>These<text:s/>were<text:s/>assessed<text:s/>against<text:s/>pre-determined<text:s/>criteria<text:s/>and<text:s/>overall<text:s/>costs.<text:s/></text:span></text:p>
              </text:list-item>
              <text:list-item>
                <text:p text:style-name="P715"><text:span text:style-name="T715_1">Project<text:s/>management<text:s/>continued<text:s/>to<text:s/>be<text:s/>provided<text:s/>as<text:s/>in-kind<text:s/>support<text:s/>by<text:s/>Unilever.<text:s/></text:span><text:span text:style-name="T715_2">All<text:s/>projects<text:s/>were<text:s/>assigned<text:s/>a<text:s/>Unilever<text:s/>Project<text:s/>Lead<text:s/>and<text:s/>are<text:s/>linked<text:s/>to<text:s/>Unilever’s<text:s/>relevant<text:s/>capabilities<text:s/>to<text:s/>minimise<text:s/>additional<text:s/>project<text:s/>costs.<text:s/></text:span></text:p>
              </text:list-item>
            </text:list>
            <text:p text:style-name="P716"><text:span text:style-name="T716_1">Suppliers<text:s/></text:span></text:p>
            <text:list text:style-name="LS10" xml:id="list54">
              <text:list-item>
                <text:p text:style-name="P717"><text:span text:style-name="T717_1">Services<text:s/>and<text:s/>products<text:s/>procured<text:s/>by<text:s/>implementing<text:s/>partners<text:s/>are<text:s/>competitively<text:s/>tendered<text:s/>for.</text:span><text:span text:style-name="T717_2"><text:s/></text:span></text:p>
              </text:list-item>
              <text:list-item>
                <text:p text:style-name="P718"><text:span text:style-name="T718_1">Savings<text:s/>on<text:s/>media<text:s/>spend<text:s/>and<text:s/>increased<text:s/>penetration<text:s/>gained<text:s/>from<text:s/>working<text:s/>with<text:s/>media<text:s/>experts,<text:s/>who<text:s/>have<text:s/>secured<text:s/>discounted<text:s/>media<text:s/>spots<text:s/>for<text:s/>implementing<text:s/>partners</text:span><text:span text:style-name="T718_2">,<text:s/>as<text:s/>for<text:s/>example<text:s/>on<text:s/>Global<text:s/>Handwashing<text:s/>Day<text:s/>by<text:s/>joining<text:s/>in<text:s/>with<text:s/>national<text:s/>campaigns<text:s/>and<text:s/>other<text:s/>partners.</text:span></text:p>
              </text:list-item>
            </text:list>
          </table:table-cell>
        </table:table-row>
        <table:table-row table:style-name="Row98">
          <table:table-cell table:style-name="Cell290">
            <text:p text:style-name="P719"><text:span text:style-name="T719_1">Efficiency</text:span><text:span text:style-name="T719_2">-<text:s/>how<text:s/>well<text:s/>the<text:s/>project<text:s/>is<text:s/>converting<text:s/>inputs<text:s/>into<text:s/>outputs?<text:s/>(‘Spending<text:s/>well’)</text:span></text:p>
            <text:p text:style-name="P720"><text:span text:style-name="T720_1"><text:s/></text:span></text:p>
          </table:table-cell>
          <table:table-cell table:style-name="Cell291">
            <text:p text:style-name="P721"><text:span text:style-name="T721_1">Portfolio<text:s/></text:span></text:p>
            <text:list text:style-name="LS9" xml:id="list56">
              <text:list-item>
                <text:p text:style-name="P722"><text:span text:style-name="T722_1">Project<text:s/>Leads<text:s/>track<text:s/>the<text:s/>milestones<text:s/>for<text:s/>all<text:s/>projects<text:s/>and<text:s/>ensure<text:s/>the<text:s/>projects<text:s/>are<text:s/>on<text:s/>track.<text:s/>Funding<text:s/>is<text:s/>only<text:s/>disbursed<text:s/>once<text:s/>key<text:s/>milestones<text:s/>are<text:s/>met.<text:s/></text:span></text:p>
              </text:list-item>
              <text:list-item>
                <text:p text:style-name="P723"><text:span text:style-name="T723_1">Bespoke<text:s/>business<text:s/>support<text:s/>has<text:s/>been<text:s/>provided<text:s/>to<text:s/>all<text:s/>projects<text:s/>in<text:s/>the<text:s/>portfolio<text:s/>to<text:s/>maximise<text:s/>their<text:s/>impact</text:span><text:span text:style-name="T723_2">,<text:s/>including<text:s/>on<text:s/>updating<text:s/>the<text:s/>PASSWORD<text:s/>campaign<text:s/>with<text:s/>vaccine<text:s/>messaging.</text:span></text:p>
              </text:list-item>
              <text:list-item>
                <text:p text:style-name="P724"><text:span text:style-name="T724_1">Technical<text:s/>support<text:s/>is<text:s/>provided<text:s/>to<text:s/>projects<text:s/>through<text:s/>the<text:s/>Hygiene<text:s/>Hub<text:s/>to<text:s/>ensure<text:s/>maximum<text:s/>output<text:s/>quality.<text:s/></text:span></text:p>
              </text:list-item>
            </text:list>
            <text:p text:style-name="P725"><text:span text:style-name="T725_1">Suppliers<text:s/></text:span></text:p>
            <text:list text:style-name="LS8" xml:id="list59">
              <text:list-item>
                <text:p text:style-name="P726"><text:span text:style-name="T726_1">If<text:s/>the<text:s/>assets<text:s/>are<text:s/>not<text:s/>of<text:s/>sufficient<text:s/>quality,<text:s/>HBCC<text:s/>works<text:s/>with<text:s/>the<text:s/>supplier<text:s/>to<text:s/>improve<text:s/>them.<text:s/></text:span></text:p>
              </text:list-item>
              <text:list-item>
                <text:p text:style-name="P727"><text:span text:style-name="T727_1">Suppliers<text:s/>carry<text:s/>out<text:s/>remote<text:s/>trainings<text:s/>and<text:s/>calls<text:s/>where<text:s/>possible<text:s/>to<text:s/>ensure<text:s/>best<text:s/>uptake<text:s/>of<text:s/>assets,<text:s/>also<text:s/></text:span><text:span text:style-name="T727_2">still<text:s/></text:span><text:span text:style-name="T727_3">supported<text:s/>by<text:s/>Unilever’s<text:s/>operations<text:s/>team.<text:s/></text:span></text:p>
              </text:list-item>
            </text:list>
          </table:table-cell>
        </table:table-row>
        <table:table-row table:style-name="Row99">
          <table:table-cell table:style-name="Cell292">
            <text:p text:style-name="P728"><text:span text:style-name="T728_1">Effectiveness</text:span><text:span text:style-name="T728_2">-<text:s/>how<text:s/>well<text:s/>the<text:s/>outputs<text:s/>produced<text:s/>have<text:s/>had<text:s/>the<text:s/>intended<text:s/>effect/<text:s/>achieved<text:s/>the<text:s/>outcome?<text:s/>(‘Spending<text:s/>wisely’)<text:s/>Including:<text:s/></text:span><text:span text:style-name="T728_3">Cost-effectiveness</text:span><text:span text:style-name="T728_4"><text:s/>-<text:s/>What<text:s/>is<text:s/>the<text:s/>project’s<text:s/>ultimate<text:s/>impact<text:s/>on<text:s/>poverty<text:s/>reduction,<text:s/>relative<text:s/>to<text:s/>the<text:s/>inputs<text:s/>that<text:s/>we<text:s/>invest<text:s/>in<text:s/>it?</text:span></text:p>
          </table:table-cell>
          <table:table-cell table:style-name="Cell293">
            <text:list text:style-name="LS7" xml:id="list61">
              <text:list-item>
                <text:p text:style-name="P729"><text:span text:style-name="T729_1">HBCC</text:span><text:span text:style-name="T729_2"><text:s/>Phase<text:s/></text:span><text:span text:style-name="T729_3">2<text:s/>has<text:s/>exceeded<text:s/>expectations<text:s/>at<text:s/>output<text:s/>level.<text:s/>All<text:s/>outputs<text:s/>achieved<text:s/>an<text:s/>A<text:s/>or<text:s/>above</text:span><text:span text:style-name="T729_4">,<text:s/>with<text:s/>four<text:s/>substantially<text:s/>exceeding.</text:span></text:p>
              </text:list-item>
              <text:list-item>
                <text:p text:style-name="P730"><text:span text:style-name="T730_1">E</text:span><text:span text:style-name="T730_2">xisting<text:s/>evidence<text:s/>(World<text:s/>Bank)<text:s/></text:span><text:span text:style-name="T730_3">shows</text:span><text:span text:style-name="T730_4"><text:s/>that<text:s/></text:span><text:span text:style-name="T730_5">hand<text:s/>hygiene<text:s/>interventions</text:span><text:span text:style-name="T730_6"><text:s/></text:span><text:span text:style-name="T730_7">hand<text:s/>hygiene<text:s/>interventions<text:s/></text:span><text:span text:style-name="T730_8">cost<text:s/>about<text:s/>USD<text:s/>90-225<text:s/></text:span><text:span text:style-name="T730_9">USD<text:s/>per<text:s/>DALY</text:span><text:span text:style-name="T730_10">,<text:s/></text:span><text:span text:style-name="T730_11">similar<text:s/>to</text:span><text:span text:style-name="T730_12"><text:s/>providing<text:s/>oral<text:s/>rehydration<text:s/>therapy<text:s/>and<text:s/></text:span><text:span text:style-name="T730_13">routine<text:s/>vaccination<text:s/>campaigns.</text:span></text:p>
              </text:list-item>
              <text:list-item>
                <text:p text:style-name="P731"><text:span text:style-name="T731_1">Evidence<text:s/>shows<text:s/>that<text:s/></text:span><text:span text:style-name="T731_2">ha</text:span><text:span text:style-name="T731_3">ndwashing<text:s/>with<text:s/>soap<text:s/>can<text:s/>reduce<text:s/>the<text:s/>incidence<text:s/>of<text:s/>diarrhoeal<text:s/>disease<text:s/>by<text:s/>over<text:s/>40<text:s/>per<text:s/>cent.</text:span></text:p>
              </text:list-item>
              <text:list-item>
                <text:p text:style-name="P732"><text:span text:style-name="T732_1">The<text:s/>programme<text:s/>has<text:s/>exceeded<text:s/>its<text:s/>extension<text:s/>period<text:s/>targets<text:s/>reaching<text:s/></text:span><text:span text:style-name="T732_2">4</text:span><text:span text:style-name="T732_3">2</text:span><text:span text:style-name="T732_4">0</text:span><text:span text:style-name="T732_5"><text:s/>million<text:s/>people<text:s/>with<text:s/>hygiene<text:s/>and<text:s/>behaviour<text:s/>change.</text:span></text:p>
              </text:list-item>
              <text:list-item>
                <text:p text:style-name="P733"><text:span text:style-name="T733_1">Only<text:s/>a<text:s/>gross<text:s/>assessment<text:s/>of<text:s/>cost<text:s/>per<text:s/>person<text:s/>is<text:s/>possible<text:s/>at<text:s/>this<text:s/>stage,<text:s/>given<text:s/>that<text:s/></text:span><text:span text:style-name="T733_2">final<text:s/>results</text:span><text:span text:style-name="T733_3"><text:s/>have<text:s/>not<text:s/>yet<text:s/>been<text:s/>reported.<text:s/></text:span><text:span text:style-name="T733_4">For<text:s/>every<text:s/>pound<text:s/>spent<text:s/>through<text:s/>HBCC,<text:s/>21<text:s/>people<text:s/>are<text:s/>reached,<text:s/></text:span><text:span text:style-name="T733_5">which<text:s/>is<text:s/>above<text:s/>the<text:s/>extension<text:s/>estimate</text:span><text:span text:style-name="T733_6"><text:s/>and<text:s/>below<text:s/>the<text:s/>first<text:s/>phase,<text:s/>where<text:s/>30<text:s/>people<text:s/>were<text:s/>reached<text:s/>for<text:s/>every<text:s/>pound.</text:span><text:span text:style-name="T733_7"><text:s/></text:span></text:p>
              </text:list-item>
            </text:list>
          </table:table-cell>
        </table:table-row>
        <table:table-row table:style-name="Row100">
          <table:table-cell table:style-name="Cell294">
            <text:p text:style-name="P734"><text:span text:style-name="T734_1">Equity<text:s/>-<text:s/></text:span><text:span text:style-name="T734_2">ensuring<text:s/>that<text:s/>research<text:s/>is<text:s/>inclusive<text:s/>and<text:s/>benefitting<text:s/>the<text:s/>target<text:s/>group</text:span></text:p>
          </table:table-cell>
          <table:table-cell table:style-name="Cell295">
            <text:p text:style-name="P735"><text:span text:style-name="T735_1">The<text:s/>HBCC<text:s/>is<text:s/>continuing<text:s/>to<text:s/>deliver<text:s/>projects<text:s/>that<text:s/>reach<text:s/>vulnerable<text:s/>and<text:s/>marginalised<text:s/>groups:<text:s/></text:span></text:p>
            <text:list text:style-name="LS6" xml:id="list66">
              <text:list-item>
                <text:p text:style-name="P736"><text:span text:style-name="T736_1">Partners<text:s/>continue<text:s/>to<text:s/>work<text:s/>in<text:s/>some<text:s/>of<text:s/>the<text:s/>poorest<text:s/>most<text:s/>marginalised<text:s/>populations<text:s/>in<text:s/>the<text:s/>respective<text:s/>countries.<text:s/>For<text:s/>example<text:s/>working<text:s/>with<text:s/>under-privileged<text:s/>women<text:s/>living<text:s/>below<text:s/>the<text:s/>poverty<text:s/>line<text:s/>in<text:s/>Ghana<text:s/>(WSUP).</text:span></text:p>
              </text:list-item>
              <text:list-item>
                <text:p text:style-name="P737"><text:span text:style-name="T737_1">The<text:s/>focus<text:s/>on<text:s/>equity<text:s/>and<text:s/>inclusion<text:s/>remains<text:s/>a<text:s/>strong<text:s/>feature,<text:s/>including<text:s/>work<text:s/>with<text:s/>conflict<text:s/>and<text:s/>disaster<text:s/>affected<text:s/>populations,<text:s/>and<text:s/>areas<text:s/>with<text:s/>lower<text:s/>WASH<text:s/>coverage.</text:span></text:p>
              </text:list-item>
              <text:list-item>
                <text:p text:style-name="P738"><text:span text:style-name="T738_1">Given<text:s/>the<text:s/>change<text:s/>in<text:s/>context,<text:s/>a<text:s/>focus<text:s/>on<text:s/>the<text:s/>elderly,<text:s/>people<text:s/>with<text:s/>existing<text:s/></text:span><text:span text:style-name="T738_2">co-</text:span><text:span text:style-name="T738_3">morbidities</text:span><text:span text:style-name="T738_4">,<text:s/>and<text:s/>pregnant<text:s/>women<text:s/>for<text:s/>vaccine<text:s/>uptake<text:s/>was<text:s/>advised<text:s/></text:span><text:span text:style-name="T738_5">early<text:s/>on<text:s/>in<text:s/>the</text:span><text:span text:style-name="T738_6"><text:s/>programme.<text:s/>There<text:s/>is<text:s/>limited<text:s/>data<text:s/>from<text:s/>partners<text:s/>on<text:s/>how<text:s/>these<text:s/>groups<text:s/>were<text:s/>reached.</text:span></text:p>
              </text:list-item>
              <text:list-item>
                <text:p text:style-name="P739"><text:span text:style-name="T739_1">The<text:s/>lessons<text:s/>learned<text:s/>from<text:s/>the<text:s/>PENDA<text:s/>evaluation<text:s/>and<text:s/>webinar<text:s/>for<text:s/>inclusion<text:s/>of<text:s/>people<text:s/>with<text:s/>disabilities<text:s/>were<text:s/>integrated<text:s/>into<text:s/>the<text:s/>call<text:s/>for<text:s/>proposals<text:s/>for<text:s/>the<text:s/>extension<text:s/>and<text:s/>reviewed<text:s/>as<text:s/>part<text:s/>of<text:s/>partner<text:s/>proposals.</text:span><text:span text:style-name="T739_2"><text:s/></text:span></text:p>
              </text:list-item>
            </text:list>
          </table:table-cell>
        </table:table-row>
      </table:table>
      <text:p text:style-name="P740"/>
      <text:p text:style-name="P741"><text:span text:style-name="T741_1">Assessment<text:s/>of<text:s/>whether<text:s/>the<text:s/>programme<text:s/>continues<text:s/>to<text:s/>represent<text:s/>value<text:s/>for<text:s/>money</text:span></text:p>
      <text:p text:style-name="P742"><text:span text:style-name="T742_1"><text:s/></text:span></text:p>
      <text:p text:style-name="P743"><text:span text:style-name="T743_1">Based<text:s/>on<text:s/>the<text:s/>good<text:s/>performance<text:s/>to<text:s/>December<text:s/>2022,<text:s/>the<text:s/>VFM<text:s/>analysis<text:s/>above,<text:s/>and<text:s/>activities<text:s/>planned<text:s/></text:span><text:span text:style-name="T743_2">going</text:span><text:span text:style-name="T743_3"><text:s/>forward,<text:s/>the<text:s/>overall<text:s/>assessment<text:s/>is<text:s/>that<text:s/>the<text:s/>programme<text:s/>continues<text:s/>to<text:s/>provide<text:s/>VFM.</text:span></text:p>
      <text:p text:style-name="P744"/>
      <text:p text:style-name="P745"><text:span text:style-name="T745_1">From<text:s/>April<text:s/>2023,<text:s/>the<text:s/>balance<text:s/>of<text:s/>VFM<text:s/>will<text:s/>lean<text:s/>to<text:s/>the<text:s/>research<text:s/>and<text:s/>evidence<text:s/>components,<text:s/>when<text:s/>the<text:s/>HBCC<text:s/></text:span><text:span text:style-name="T745_2">Phase<text:s/>2</text:span><text:span text:style-name="T745_3"><text:s/>partners<text:s/>themselves<text:s/>end<text:s/>the<text:s/>contracts.<text:s/></text:span></text:p>
      <text:p text:style-name="P746"/>
      <text:p text:style-name="P747"><text:span text:style-name="T747_1">E</text:span><text:span text:style-name="T747_2">:<text:s/>RISK<text:s/></text:span></text:p>
      <text:p text:style-name="P748"/>
      <text:p text:style-name="P749"><text:span text:style-name="T749_1">Overview<text:s/>of<text:s/>risk<text:s/>management</text:span><text:span text:style-name="T749_2"><text:s/></text:span></text:p>
      <text:p text:style-name="P750"/>
      <text:p text:style-name="P751"><text:span text:style-name="T751_1">HBCC<text:s/></text:span><text:span text:style-name="T751_2">Phase<text:s/>2</text:span><text:span text:style-name="T751_3"><text:s/>continues<text:s/>to<text:s/>be<text:s/>assessed<text:s/>as<text:s/>a<text:s/>moderate<text:s/>risk<text:s/>programme</text:span><text:span text:style-name="T751_4">,</text:span><text:span text:style-name="T751_5"><text:s/></text:span><text:span text:style-name="T751_6">within<text:s/>the<text:s/>FCDO’s<text:s/>risk<text:s/>appetite,<text:s/>and</text:span><text:span text:style-name="T751_7"><text:s/>with<text:s/>appropriate<text:s/>mit</text:span><text:span text:style-name="T751_8">igations<text:s/>in<text:s/>place.<text:s/></text:span><text:span text:style-name="T751_9">Main<text:s/>risks<text:s/>are<text:s/>linked<text:s/>to<text:s/></text:span><text:span text:style-name="T751_10">delivering<text:s/>innovative<text:s/>approaches<text:s/>in<text:s/>a<text:s/>changing<text:s/>context,<text:s/></text:span><text:span text:style-name="T751_11">and</text:span><text:span text:style-name="T751_12"><text:s/>in<text:s/>some<text:s/></text:span><text:span text:style-name="T751_13">case</text:span><text:span text:style-name="T751_14"><text:s/>very<text:s/>difficult<text:s/>operating<text:s/>conditions.<text:s/>Over<text:s/>the<text:s/>review<text:s/>period,<text:s/>the<text:s/>programme<text:s/>has<text:s/>continued<text:s/>to<text:s/>deliver<text:s/>within<text:s/>the<text:s/>programme’s<text:s/>risk<text:s/>appetite.<text:s/></text:span></text:p>
      <text:p text:style-name="P752"/>
      <text:p text:style-name="P753"><text:span text:style-name="T753_1">Throughout<text:s/>the<text:s/>programme,<text:s/>risk<text:s/>has<text:s/>been<text:s/>proactively<text:s/>managed<text:s/>through<text:s/></text:span><text:span text:style-name="T753_2">the<text:s/>partner’s<text:s/></text:span><text:span text:style-name="T753_3">and<text:s/>FCDO’s<text:s/>robust<text:s/>control<text:s/>systems.<text:s/></text:span></text:p>
      <text:p text:style-name="P754"/>
      <text:p text:style-name="P755"><text:span text:style-name="T755_1">Strategy<text:s/>and<text:s/>Context</text:span><text:span text:style-name="T755_2">:<text:s/></text:span><text:span text:style-name="T755_3">HBCC</text:span><text:span text:style-name="T755_4"><text:s/>Phase<text:s/></text:span><text:span text:style-name="T755_5">2<text:s/>has</text:span><text:span text:style-name="T755_6"><text:s/></text:span><text:span text:style-name="T755_7">continued<text:s/>to<text:s/></text:span><text:span text:style-name="T755_8">work<text:s/>across<text:s/>a<text:s/>range<text:s/>of<text:s/>contexts,<text:s/>including<text:s/>some<text:s/>of<text:s/>the<text:s/>most<text:s/>challenging<text:s/>in<text:s/>the<text:s/>world.<text:s/>The<text:s/>evolving<text:s/>nature<text:s/>of<text:s/>the<text:s/>pandemic</text:span><text:span text:style-name="T755_9">,<text:s/>pandemic<text:s/>fatigue,<text:s/>vaccine<text:s/>availability<text:s/>and<text:s/>hesitancy<text:s/></text:span><text:span text:style-name="T755_10">require<text:s/>that</text:span><text:span text:style-name="T755_11"><text:s/>partners<text:s/></text:span><text:span text:style-name="T755_12">continue<text:s/>to<text:s/></text:span><text:span text:style-name="T755_13">adapt</text:span><text:span text:style-name="T755_14"><text:s/></text:span><text:span text:style-name="T755_15">based<text:s/>on<text:s/>solid<text:s/>understanding<text:s/>of<text:s/>the<text:s/>context,<text:s/>national<text:s/>priorities<text:s/>and<text:s/>data<text:s/>relating<text:s/>to<text:s/>people’s<text:s/>perceptions,<text:s/>behaviours<text:s/>and<text:s/>beliefs</text:span><text:span text:style-name="T755_16">.<text:s/></text:span><text:span text:style-name="T755_17">Data<text:s/>and<text:s/>analysis<text:s/>by<text:s/>the</text:span><text:span text:style-name="T755_18"><text:s/>Vaccine</text:span><text:span text:style-name="T755_19"><text:s/></text:span><text:span text:style-name="T755_20">Data</text:span><text:span text:style-name="T755_21"><text:s/></text:span><text:span text:style-name="T755_22">Colab<text:s/>and<text:s/></text:span><text:span text:style-name="T755_23">partner<text:s/></text:span><text:span text:style-name="T755_24">assessments,<text:s/></text:span><text:span text:style-name="T755_25">combined<text:s/>with<text:s/>the<text:s/>LSHTMs<text:s/>Hygiene<text:s/>Hub<text:s/>helped<text:s/>ensure<text:s/>the<text:s/>programme<text:s/>remained<text:s/>relevant<text:s/>to<text:s/>the<text:s/>context.<text:s/>Elements<text:s/>of<text:s/>the<text:s/>programme<text:s/>successfully<text:s/>adapted<text:s/>to<text:s/></text:span><text:span text:style-name="T755_26">take<text:s/>into<text:s/>account</text:span><text:span text:style-name="T755_27"><text:s/>security<text:s/>conditions<text:s/>such<text:s/>as<text:s/>conflict<text:s/>in<text:s/>Ethiopia,<text:s/>but<text:s/>also<text:s/>respond<text:s/>to<text:s/>floods<text:s/>in<text:s/>Pakistan,<text:s/>Ebola<text:s/>in<text:s/>Uganda<text:s/>and<text:s/>Cholera<text:s/>across<text:s/>East<text:s/>Africa,<text:s/>in<text:s/>particular<text:s/>in<text:s/>Malawi.</text:span></text:p>
      <text:p text:style-name="P756"/>
      <text:p text:style-name="P757"><text:span text:style-name="T757_1">Policy<text:s/>and<text:s/>Programme<text:s/>Delivery:</text:span><text:span text:style-name="T757_2"><text:s/></text:span><text:span text:style-name="T757_3">Throughout<text:s/>HBBC2,<text:s/></text:span><text:span text:style-name="T757_4">Unil</text:span><text:span text:style-name="T757_5">ever<text:s/></text:span><text:span text:style-name="T757_6">maintained</text:span><text:span text:style-name="T757_7"><text:s/>strong<text:s/></text:span><text:span text:style-name="T757_8">programme<text:s/>management<text:s/></text:span><text:span text:style-name="T757_9">through<text:s/>regular<text:s/>engagement<text:s/>with</text:span><text:span text:style-name="T757_10"><text:s/>the<text:s/>implementing<text:s/>partners</text:span><text:span text:style-name="T757_11">.<text:s/></text:span><text:span text:style-name="T757_12">Further<text:s/></text:span><text:span text:style-name="T757_13">engagement<text:s/></text:span><text:span text:style-name="T757_14">with<text:s/>partners<text:s/>through<text:s/>the<text:s/>Behaviour<text:s/>Change<text:s/>Forum<text:s/>and<text:s/>support<text:s/>from<text:s/></text:span><text:span text:style-name="T757_15">LSHTM<text:s/>Hygiene<text:s/>Hub<text:s/></text:span><text:span text:style-name="T757_16">to<text:s/>the<text:s/></text:span><text:span text:style-name="T757_17">monitoring<text:s/>and<text:s/>evaluation<text:s/></text:span><text:span text:style-name="T757_18">framework</text:span><text:span text:style-name="T757_19"><text:s/></text:span><text:span text:style-name="T757_20">ensured<text:s/>smooth<text:s/>delivery<text:s/>throughout</text:span><text:span text:style-name="T757_21">.<text:s/></text:span><text:span text:style-name="T757_22">P</text:span><text:span text:style-name="T757_23">rogramme<text:s/>teams<text:s/>were<text:s/>conscious<text:s/>that<text:s/>p</text:span><text:span text:style-name="T757_24">artner<text:s/>delay</text:span><text:span text:style-name="T757_25">s</text:span><text:span text:style-name="T757_26"><text:s/>in<text:s/>implementation</text:span><text:span text:style-name="T757_27"><text:s/>could</text:span><text:span text:style-name="T757_28"><text:s/>jeopardise</text:span><text:span text:style-name="T757_29"><text:s/>the</text:span><text:span text:style-name="T757_30"><text:s/>partner</text:span><text:span text:style-name="T757_31">’s</text:span><text:span text:style-name="T757_32"><text:s/>ability<text:s/>to<text:s/>complete<text:s/>implementation<text:s/>by<text:s/>March<text:s/>2023</text:span><text:span text:style-name="T757_33">.<text:s/>The<text:s/>extension<text:s/>of<text:s/>funds<text:s/>by<text:s/>HMT<text:s/>only<text:s/>granted<text:s/>money<text:s/>to<text:s/>be<text:s/>used<text:s/>in<text:s/>FY<text:s/>22/23<text:s/>and<text:s/>therefore<text:s/>there<text:s/>was<text:s/></text:span><text:span text:style-name="T757_34">no<text:s/>possibility<text:s/>to<text:s/>extend</text:span><text:span text:style-name="T757_35"><text:s/>implementation<text:s/>past<text:s/>March<text:s/>2023</text:span><text:span text:style-name="T757_36">.</text:span><text:span text:style-name="T757_37"><text:s/></text:span><text:span text:style-name="T757_38">This<text:s/>risk<text:s/>was<text:s/>mitigated<text:s/>by<text:s/>clear<text:s/>communication<text:s/>of<text:s/>programme<text:s/>end<text:s/>date<text:s/>by<text:s/>both<text:s/>FCDO<text:s/>and<text:s/>Unilever<text:s/>and<text:s/>therefore<text:s/>there<text:s/>were<text:s/>no<text:s/>project<text:s/>activities<text:s/>that<text:s/>took<text:s/>place<text:s/>after<text:s/>March<text:s/>2023<text:s/>by<text:s/>partners.<text:s/></text:span></text:p>
      <text:p text:style-name="P758"/>
      <text:p text:style-name="P759"><text:span text:style-name="T759_1">Public<text:s/>Service<text:s/>Delivery<text:s/>and<text:s/>Operations<text:s/>and<text:s/>People:</text:span><text:span text:style-name="T759_2"><text:s/>Transferring<text:s/></text:span><text:span text:style-name="T759_3">the<text:s/>programme<text:s/></text:span><text:span text:style-name="T759_4">management<text:s/>between<text:s/>Global<text:s/>health</text:span><text:span text:style-name="T759_5"><text:s/></text:span><text:span text:style-name="T759_6">and<text:s/></text:span><text:span text:style-name="T759_7">the<text:s/></text:span><text:span text:style-name="T759_8">Research<text:s/>and<text:s/>Evidence<text:s/>department</text:span><text:span text:style-name="T759_9"><text:s/>could</text:span><text:span text:style-name="T759_10"><text:s/>lead</text:span><text:span text:style-name="T759_11"><text:s/></text:span><text:span text:style-name="T759_12">to<text:s/>gaps<text:s/>in<text:s/>programme<text:s/>management<text:s/>and<text:s/>delivery</text:span><text:span text:style-name="T759_13">.<text:s/></text:span><text:span text:style-name="T759_14">However,</text:span><text:span text:style-name="T759_15"><text:s/>c</text:span><text:span text:style-name="T759_16">ollaboration<text:s/>between<text:s/>both<text:s/>departments<text:s/>has<text:s/>been<text:s/>strong,<text:s/>and<text:s/>regular<text:s/>programme<text:s/>management<text:s/>meetings<text:s/>support<text:s/>delivery<text:s/>and<text:s/>communications.<text:s/>A<text:s/>timetable<text:s/>of<text:s/>key<text:s/>dates<text:s/>has<text:s/>been<text:s/>disbursed<text:s/>by<text:s/>Global<text:s/>Health<text:s/>to<text:s/>ensure<text:s/>RED<text:s/></text:span><text:span text:style-name="T759_17">are<text:s/>aware<text:s/>of<text:s/>key<text:s/>programme<text:s/>milestones.<text:s/></text:span></text:p>
      <text:p text:style-name="P760"/>
      <text:p text:style-name="P761"><text:span text:style-name="T761_1">Financial<text:s/>and<text:s/>Fiduciary</text:span><text:span text:style-name="T761_2">:</text:span><text:span text:style-name="T761_3"><text:s/></text:span><text:span text:style-name="T761_4">ODA<text:s/>budget<text:s/>uncertainty<text:s/>remained<text:s/>in<text:s/>202</text:span><text:span text:style-name="T761_5">2<text:s/></text:span><text:span text:style-name="T761_6">but<text:s/>has<text:s/>not<text:s/>affected<text:s/>the<text:s/>delivery<text:s/>of<text:s/>the<text:s/>HBCC</text:span><text:span text:style-name="T761_7"><text:s/>Phase<text:s/>2</text:span><text:span text:style-name="T761_8">.</text:span><text:span text:style-name="T761_9"><text:s/></text:span><text:span text:style-name="T761_10"><text:s/>Quarterly<text:s/>reporting<text:s/>allows<text:s/>us<text:s/>to<text:s/>match<text:s/>progress<text:s/>with<text:s/>milestone<text:s/>payments<text:s/>and<text:s/>identify<text:s/>any<text:s/>mismatch.<text:s/>Delays<text:s/>in<text:s/>implementation<text:s/>for<text:s/>two<text:s/>partners<text:s/>were<text:s/>identified<text:s/>early<text:s/>and<text:s/>managed<text:s/>to<text:s/>re-allocate<text:s/>budgets<text:s/>within<text:s/>the<text:s/>programme.</text:span></text:p>
      <text:p text:style-name="P762"/>
      <text:p text:style-name="P763"><text:span text:style-name="T763_1">Reputational</text:span><text:span text:style-name="T763_2">:<text:s/>With<text:s/>institutional<text:s/>changes<text:s/>and<text:s/>the<text:s/>impact<text:s/>of<text:s/>the<text:s/>pandemic<text:s/>on<text:s/>economies<text:s/>and<text:s/>businesses,<text:s/>there<text:s/>are<text:s/>risks<text:s/>such<text:s/>as<text:s/>changes<text:s/>in<text:s/>organisational<text:s/>leadership,<text:s/>government,<text:s/>or<text:s/>their<text:s/>respective<text:s/>priorities<text:s/>which<text:s/>could<text:s/>impact<text:s/>investment<text:s/>in<text:s/>the<text:s/>coalition.<text:s/></text:span><text:span text:style-name="T763_3">The<text:s/>collaboration<text:s/></text:span><text:span text:style-name="T763_4">agreement<text:s/>holds</text:span><text:span text:style-name="T763_5"><text:s/>both<text:s/>Unilever<text:s/>and<text:s/>FCDO<text:s/>to<text:s/>account,<text:s/>with<text:s/>clear<text:s/>commitments<text:s/></text:span><text:span text:style-name="T763_6">and<text:s/>roles<text:s/>and<text:s/>responsibilities<text:s/>assigned</text:span><text:span text:style-name="T763_7"><text:s/>by<text:s/>both<text:s/>parties.</text:span></text:p>
      <text:p text:style-name="P764"/>
      <text:p text:style-name="P765"><text:span text:style-name="T765_1">Safeguarding:</text:span><text:span text:style-name="T765_2"><text:s/></text:span><text:span text:style-name="T765_3">As<text:s/>part<text:s/>of<text:s/>the<text:s/>extension,<text:s/>new<text:s/>safeguarding<text:s/>language<text:s/>was<text:s/>added<text:s/>to<text:s/>the<text:s/>collaboration<text:s/>agreement<text:s/>with<text:s/>Unilever,<text:s/>which<text:s/>was<text:s/>also<text:s/>updated<text:s/>in<text:s/>contracts<text:s/>with<text:s/>implementing<text:s/>partners.<text:s/></text:span><text:span text:style-name="T765_4">Due<text:s/>Diligence<text:s/>performed<text:s/>by<text:s/>Unilever<text:s/>and<text:s/>regular<text:s/>programme<text:s/>management</text:span><text:span text:style-name="T765_5"><text:s/>has<text:s/>not<text:s/>given<text:s/>any<text:s/>indication<text:s/>of<text:s/>safeguarding<text:s/>issues<text:s/>during<text:s/>the<text:s/>extension<text:s/>phase.<text:s/></text:span><text:span text:style-name="T765_6"><text:s/></text:span></text:p>
      <text:p text:style-name="P766"/>
      <text:p text:style-name="P767"><text:span text:style-name="T767_1">F</text:span><text:span text:style-name="T767_2">:<text:s/></text:span><text:span text:style-name="T767_3">PROGRAMME<text:s/>MANAGEMENT:<text:s/></text:span><text:bookmark-start text:name="_Hlk21353049"/><text:span text:style-name="T767_4">DELIVERY,<text:s/>COMMERCIAL<text:s/>&amp;<text:s/>FINANCIAL<text:s/>PERFORMANCE<text:s/></text:span><text:bookmark-end text:name="_Hlk21353049"/></text:p>
      <text:p text:style-name="P768"/>
      <text:p text:style-name="P769"><text:span text:style-name="T769_1">Summarise<text:s/>the<text:s/>performance<text:s/>of<text:s/>partners<text:s/>and<text:s/>FCDO,<text:s/>notably<text:s/>on<text:s/>commercial<text:s/></text:span><text:span text:style-name="T769_2">and<text:s/>financial<text:s/>issues.<text:s/></text:span></text:p>
      <text:p text:style-name="P770"/>
      <text:p text:style-name="P771"><text:span text:style-name="T771_1">Delivery<text:s/>performance<text:s/></text:span></text:p>
      <text:p text:style-name="P772"><text:span text:style-name="T772_1">Following<text:s/>approval<text:s/>of<text:s/>the<text:s/>extension<text:s/>to<text:s/>HBCC<text:s/></text:span><text:span text:style-name="T772_2">Phase<text:s/>1</text:span><text:span text:style-name="T772_3"><text:s/>in<text:s/>December<text:s/>2021,<text:s/>His<text:s/>Majesty’s<text:s/>Treasury</text:span><text:span text:style-name="T772_4"><text:s/></text:span><text:span text:style-name="T772_5">(</text:span><text:span text:style-name="T772_6">HMT</text:span><text:span text:style-name="T772_7">)</text:span><text:span text:style-name="T772_8"><text:s/>approval<text:s/>on<text:s/>7<text:s/>February<text:s/>2022,<text:s/>allocat</text:span><text:span text:style-name="T772_9">ed</text:span><text:span text:style-name="T772_10"><text:s/>an<text:s/>additional<text:s/>£30<text:s/>million<text:s/>of<text:s/>FCDO<text:s/>funds<text:s/>to<text:s/>the<text:s/>programme<text:s/>budget,<text:s/>bringing<text:s/>the<text:s/>total<text:s/>FCDO<text:s/>HBCC<text:s/>budget<text:s/>to<text:s/>£80m</text:span><text:span text:style-name="T772_11">.<text:s/></text:span><text:span text:style-name="T772_12">Three<text:s/>partners<text:s/>were<text:s/>extended<text:s/>immediately<text:s/>and<text:s/>delivered<text:s/>hygiene<text:s/>and<text:s/>C</text:span><text:span text:style-name="T772_13">OVID</text:span><text:span text:style-name="T772_14">-19<text:s/>prevention<text:s/>messages<text:s/>through<text:s/>existing<text:s/>mass<text:s/>media<text:s/>assets.<text:s/>A<text:s/>renewed<text:s/>call<text:s/>for<text:s/>proposals<text:s/>brought<text:s/>7<text:s/>partners<text:s/>back<text:s/>on<text:s/>board.<text:s/>To<text:s/>date,<text:s/>the<text:s/>HBCC<text:s/></text:span><text:span text:style-name="T772_15">Phase<text:s/>2</text:span><text:span text:style-name="T772_16"><text:s/>partners<text:s/>have<text:s/>exceeded<text:s/>expectations,<text:s/>despite<text:s/>some<text:s/>initial<text:s/>delays<text:s/>due<text:s/>to<text:s/>either<text:s/>context<text:s/>(floods<text:s/>in<text:s/>Pakistan<text:s/>and<text:s/>conflict<text:s/>in<text:s/>Ethiopia)<text:s/>or<text:s/>to<text:s/>aligning<text:s/>with<text:s/>a<text:s/>changing<text:s/>national<text:s/>C</text:span><text:span text:style-name="T772_17">OVID</text:span><text:span text:style-name="T772_18">-19<text:s/>context</text:span><text:span text:style-name="T772_19">.</text:span></text:p>
      <text:p text:style-name="P773"/>
      <text:p text:style-name="P774"><text:span text:style-name="T774_1">FCDO<text:s/>management<text:s/></text:span></text:p>
      <text:p text:style-name="P775"/>
      <text:p text:style-name="P776"><text:span text:style-name="T776_1">HBCC</text:span><text:span text:style-name="T776_2"><text:s/>is</text:span><text:span text:style-name="T776_3"><text:s/>co-funded<text:s/>and<text:s/></text:span><text:span text:style-name="T776_4">co-</text:span><text:span text:style-name="T776_5">managed<text:s/>by<text:s/></text:span><text:span text:style-name="T776_6">3<text:s/></text:span><text:span text:style-name="T776_7">teams<text:s/>within<text:s/></text:span><text:span text:style-name="T776_8">FCDO,<text:s/>this<text:s/>includes<text:s/>two<text:s/>tea</text:span><text:span text:style-name="T776_9">m</text:span><text:span text:style-name="T776_10">s<text:s/>from<text:s/></text:span><text:span text:style-name="T776_11">the<text:s/>Research<text:s/>and<text:s/>Evidence<text:s/></text:span><text:span text:style-name="T776_12">(RED)<text:s/></text:span><text:span text:style-name="T776_13">and<text:s/></text:span><text:span text:style-name="T776_14">one<text:s/>team<text:s/>from<text:s/>the<text:s/></text:span><text:span text:style-name="T776_15">Global<text:s/>Health<text:s/>Divisions<text:s/>of<text:s/>the<text:s/>FCDO</text:span><text:span text:style-name="T776_16">.<text:s/></text:span><text:span text:style-name="T776_17">In</text:span><text:span text:style-name="T776_18"><text:s/></text:span><text:span text:style-name="T776_19">June<text:s/>2021</text:span><text:span text:style-name="T776_20">,<text:s/>the<text:s/>Global<text:s/>Health<text:s/>Division<text:s/></text:span><text:span text:style-name="T776_21">took<text:s/>over<text:s/></text:span><text:span text:style-name="T776_22">HBCC</text:span><text:span text:style-name="T776_23"><text:s/></text:span><text:span text:style-name="T776_24">leadership<text:s/>and<text:s/></text:span><text:span text:style-name="T776_25">programme<text:s/>management</text:span><text:span text:style-name="T776_26"><text:s/>from<text:s/>RED</text:span><text:span text:style-name="T776_27">.<text:s/>A<text:s/></text:span><text:span text:style-name="T776_28">hand<text:s/>over<text:s/></text:span><text:span text:style-name="T776_29">back</text:span><text:span text:style-name="T776_30"><text:s/>to<text:s/>RED<text:s/>is<text:s/>planned<text:s/>from<text:s/>May<text:s/>2023<text:s/></text:span><text:span text:style-name="T776_31">which<text:s/>will<text:s/>reduce</text:span><text:span text:style-name="T776_32"><text:s/>involvement<text:s/>from<text:s/>the</text:span><text:span text:style-name="T776_33"><text:s/>Global<text:s/>Health<text:s/></text:span><text:span text:style-name="T776_34">team<text:s/>in</text:span><text:span text:style-name="T776_35"><text:s/>programme<text:s/>management</text:span><text:span text:style-name="T776_36">.<text:s/></text:span><text:span text:style-name="T776_37">This<text:s/>model<text:s/></text:span><text:span text:style-name="T776_38">has</text:span><text:span text:style-name="T776_39"><text:s/>worked<text:s/>very<text:s/>effectively</text:span><text:span text:style-name="T776_40"><text:s/>throughout<text:s/>HBCC</text:span><text:span text:style-name="T776_41"><text:s/></text:span><text:span text:style-name="T776_42">Phase</text:span><text:span text:style-name="T776_43"><text:s/>1<text:s/>and<text:s/>2<text:s/></text:span><text:span text:style-name="T776_44">allowing<text:s/>the<text:s/>programme<text:s/>to<text:s/>have<text:s/>core<text:s/>expertise<text:s/>on<text:s/>policy,<text:s/>programming,<text:s/>and<text:s/>research<text:s/>to<text:s/>provide<text:s/>the<text:s/>best<text:s/>support<text:s/>across<text:s/>every<text:s/>component<text:s/>of<text:s/>the<text:s/>programme.<text:s/>Close<text:s/>working<text:s/>relationships<text:s/>and<text:s/>regular<text:s/>internal<text:s/>meetings<text:s/>have<text:s/>facilitated<text:s/>a<text:s/>smooth<text:s/>decision<text:s/>process<text:s/>across<text:s/>teams.<text:s/></text:span><text:span text:style-name="T776_45">Both<text:s/>Global<text:s/>Health<text:s/>and<text:s/>RED<text:s/>teams<text:s/>have<text:s/>noted<text:s/>the</text:span><text:span text:style-name="T776_46"><text:s/></text:span><text:span text:style-name="T776_47">importance<text:s/>of<text:s/></text:span><text:span text:style-name="T776_48">smooth<text:s/>handover<text:s/>of<text:s/>the<text:s/>programme<text:s/>to<text:s/>RED<text:s/>to<text:s/>minimise<text:s/>risk<text:s/>to<text:s/>Partners.</text:span></text:p>
      <text:p text:style-name="P777"/>
      <text:p text:style-name="P778"><text:span text:style-name="T778_1">Partnership<text:s/>performance<text:s/></text:span></text:p>
      <text:p text:style-name="P779"><text:span text:style-name="T779_1">Collaboration<text:s/>with<text:s/>Unilever,<text:s/>LSHTM,<text:s/>UNICEF<text:s/>and<text:s/>the<text:s/>implementing<text:s/>partners<text:s/>continued<text:s/>to<text:s/>be<text:s/>strong<text:s/>throughout<text:s/>the<text:s/>extension<text:s/>period.<text:s/>Bringing<text:s/>in<text:s/></text:span><text:span text:style-name="T779_2">the<text:s/>Vaccine<text:s/></text:span><text:span text:style-name="T779_3">Data</text:span><text:span text:style-name="T779_4"><text:s/></text:span><text:span text:style-name="T779_5">CoLab<text:s/>strengthened<text:s/>the<text:s/>dialogue<text:s/>on<text:s/>data,<text:s/>including<text:s/>on<text:s/>vaccine<text:s/>uptake.</text:span></text:p>
      <text:p text:style-name="P780"/>
      <text:p text:style-name="P781"><text:span text:style-name="T781_1">Unilever<text:s/>and<text:s/>FCDO<text:s/>together<text:s/>with<text:s/>Wateraid,<text:s/>GIZ,<text:s/>AMREF<text:s/>and<text:s/>LSHTM<text:s/>ran<text:s/>a<text:s/>successful<text:s/>session<text:s/>on<text:s/>the<text:s/>lessons<text:s/>learnt<text:s/>of<text:s/>public-private<text:s/>partnership<text:s/>at<text:s/>the<text:s/>2022<text:s/>World<text:s/>Water<text:s/>Week,<text:s/>highlighting<text:s/>the<text:s/>innovation<text:s/>and<text:s/>lessons<text:s/>to<text:s/>inform<text:s/>future<text:s/>PPPs<text:s/>in<text:s/>hygiene<text:s/>and<text:s/>beyond.<text:s text:c="2"/></text:span></text:p>
      <text:p text:style-name="P782"/>
      <text:p text:style-name="P783"><text:span text:style-name="T783_1">Collaboration<text:s/>on<text:s/>learning<text:s/>through<text:s/>the<text:s/>COVID-19<text:s/>Behaviour<text:s/>Change<text:s/>Forum<text:s/>showcased<text:s/>learning<text:s/>from<text:s/>the<text:s/>HBCC<text:s/></text:span><text:span text:style-name="T783_2">Phase<text:s/>2</text:span><text:span text:style-name="T783_3"><text:s/>and<text:s/>continued<text:s/>to<text:s/>provide<text:s/>a<text:s/>platform<text:s/>for<text:s/>exchange,<text:s/>learning<text:s/>and<text:s/>new<text:s/>ideas,<text:s/>connecting<text:s/>the<text:s/>HBCC<text:s/>to<text:s/>a<text:s/>wide<text:s/>behaviour<text:s/>change<text:s/>community<text:s/>of<text:s/>practice.</text:span></text:p>
      <text:p text:style-name="P784"/>
      <text:p text:style-name="P785"><text:span text:style-name="T785_1">Throughout<text:s/>the<text:s/>duration<text:s/>of<text:s/>this<text:s/>year,<text:s/>the<text:s/>programme<text:s/>team<text:s/>from<text:s/>Global<text:s/>Health<text:s/>met<text:s/></text:span><text:span text:style-name="T785_2">with<text:s/>the<text:s/>Unilever<text:s/>team<text:s/>fortnightly<text:s/></text:span><text:span text:style-name="T785_3">to<text:s/></text:span><text:span text:style-name="T785_4">exchange<text:s/>programmatic<text:s/>updates<text:s/>and<text:s/>discuss<text:s/></text:span><text:span text:style-name="T785_5">downstream<text:s/>partner<text:s/>progress.<text:s/></text:span><text:span text:style-name="T785_6">Unilever’s<text:s/>strong<text:s/>programme<text:s/>management<text:s/>team<text:s/>ensured<text:s/>information<text:s/>was<text:s/>up<text:s/>to<text:s/>date<text:s/>with<text:s/>bi-weekly<text:s/>check-ins<text:s/>with<text:s/>partners.<text:s/></text:span></text:p>
      <text:p text:style-name="P786"/>
      <text:p text:style-name="P787"><text:span text:style-name="T787_1">Unilever<text:s/>and<text:s/>FCDO<text:s/>also<text:s/>meet<text:s/>on<text:s/>a<text:s/>bi-monthly<text:s/>basis<text:s/>as<text:s/>a<text:s/>management<text:s/>team,<text:s/>to<text:s/>review<text:s/>financial<text:s/>and<text:s/>programmatic<text:s/>progress<text:s/>as<text:s/>well<text:s/>as<text:s/>context,<text:s/>strategic<text:s/>direction<text:s/>and<text:s/>engagement<text:s/>and<text:s/>risks.<text:s/></text:span></text:p>
      <text:p text:style-name="P788"/>
      <text:p text:style-name="P789"><text:span text:style-name="T789_1">Suppliers<text:s/>and<text:s/>implementing<text:s/>partners<text:s/>performance<text:s/></text:span></text:p>
      <text:p text:style-name="P790"><text:span text:style-name="T790_1">HBCC<text:s/></text:span><text:span text:style-name="T790_2">Phase</text:span><text:span text:style-name="T790_3"><text:s/>2<text:s/>has<text:s/>10<text:s/>implementing<text:s/>partners;<text:s/>Amref,<text:s/>BBC<text:s/>Media<text:s/>Action,<text:s/>BRAC,<text:s/>GIZ,<text:s/>PSI,<text:s/></text:span><text:span text:style-name="T790_4">Save<text:s/>the<text:s/>Children.<text:s/>Sesame<text:s/>Workshop,<text:s/>UNICEF,<text:s/>WaterAid<text:s/>and<text:s/>Water<text:s/>and<text:s/>Sanitation<text:s/>for<text:s/>the<text:s/>Urban<text:s/>Poor<text:s/>(WSUP)</text:span><text:span text:style-name="T790_5">.<text:s/>All<text:s/>Partners<text:s/>are<text:s/>on<text:s/>track<text:s/>to<text:s/>meet<text:s/></text:span><text:span text:style-name="T790_6">the<text:s/>targeted<text:s/>results<text:s/>and<text:s/>finished<text:s/>implementation<text:s/>by<text:s/>the<text:s/></text:span><text:span text:style-name="T790_7">31</text:span><text:span text:style-name="T790_8">st</text:span><text:span text:style-name="T790_9"><text:s/>March</text:span><text:span text:style-name="T790_10"><text:s/>2023</text:span><text:span text:style-name="T790_11">.<text:s/></text:span></text:p>
      <text:p text:style-name="P791"/>
      <text:p text:style-name="P792"><text:span text:style-name="T792_1">Some<text:s/>contextual<text:s/></text:span><text:span text:style-name="T792_2">challenges<text:s/>led<text:s/>to<text:s/>slight<text:s/>delays<text:s/>in<text:s/>implementation.<text:s/>For<text:s/>example</text:span><text:span text:style-name="T792_3">,</text:span><text:span text:style-name="T792_4"><text:s/></text:span><text:span text:style-name="T792_5">severe</text:span><text:span text:style-name="T792_6"><text:s/>floods<text:s/>in<text:s/>Pakistan<text:s/></text:span><text:span text:style-name="T792_7">impacted<text:s/>Save<text:s/>the<text:s/>Children’s<text:s/>programme<text:s/>delivery<text:s/>in<text:s/>the<text:s/>third<text:s/>quarter.<text:s/>Activities<text:s/>are<text:s/>now<text:s/>on<text:s/>track<text:s/>and<text:s/>progressing<text:s/>well.<text:s/>This<text:s/>included<text:s/>finalising<text:s/>100<text:s/>schools<text:s/>for<text:s/>the<text:s/>installation<text:s/>of<text:s/>HWWS<text:s/>facilities,<text:s/>conducting<text:s/></text:span><text:span text:style-name="T792_8">school-based</text:span><text:span text:style-name="T792_9"><text:s/>awareness<text:s/>sessions<text:s/>with<text:s/>5,633<text:s/>students,<text:s/>and<text:s/>training<text:s/>52<text:s/>teachers<text:s/>from<text:s/>26<text:s/>shortlisted<text:s/>schools.<text:s/></text:span></text:p>
      <text:p text:style-name="P793"/>
      <text:p text:style-name="P794"><text:span text:style-name="T794_1">Secondly,<text:s/>in<text:s/>some<text:s/>cases<text:s/>governmental<text:s/>challenges<text:s/>in<text:s/>country<text:s/>meant<text:s/>that<text:s/>implementation<text:s/>was<text:s/>altered.<text:s/>For<text:s/>example,<text:s/>in<text:s/>Bangladesh<text:s/>the<text:s/>government<text:s/>halted<text:s/>all<text:s/>media<text:s/>campaigns<text:s/>on<text:s/>C</text:span><text:span text:style-name="T794_2">OVID-</text:span><text:span text:style-name="T794_3">19<text:s/>messaging<text:s/>at<text:s/>the<text:s/>end<text:s/>of<text:s/>January</text:span><text:span text:style-name="T794_4"><text:s/>2022</text:span><text:span text:style-name="T794_5">.<text:s/></text:span><text:span text:style-name="T794_6">T</text:span><text:span text:style-name="T794_7">o<text:s/>ensure<text:s/>programme<text:s/>aims<text:s/>were<text:s/>met,<text:s/></text:span><text:span text:style-name="T794_8">BRAC<text:s/>messaging<text:s/>is<text:s/>now<text:s/>a<text:s/>general<text:s/>hygiene<text:s/>awareness<text:s/>campaign<text:s/>rather<text:s/>than<text:s/>COVID-19<text:s/>specific.<text:s/></text:span><text:span text:style-name="T794_9">They<text:s/>have<text:s/></text:span><text:span text:style-name="T794_10">directed<text:s/></text:span><text:span text:style-name="T794_11">a<text:s/>proportion<text:s/>of<text:s/></text:span><text:span text:style-name="T794_12">funds<text:s/>towards<text:s/>donating<text:s/></text:span><text:span text:style-name="T794_13">hygiene<text:s/>packages<text:s/>to<text:s/>500<text:s/>schools<text:s/>and<text:s/></text:span><text:span text:style-name="T794_14">completed<text:s/>this<text:s/>by<text:s/>programme<text:s/>end,<text:s/>despite<text:s/>the<text:s/>earlier<text:s/>challenges.<text:s/></text:span></text:p>
      <text:p text:style-name="P795"/>
      <text:p text:style-name="P796"><text:span text:style-name="T796_1">Contextual<text:s/>changes<text:s/>and<text:s/>changes<text:s/>to<text:s/>programme<text:s/>delivery,<text:s/>like<text:s/>the<text:s/>example<text:s/>used<text:s/>above,<text:s/>has<text:s/>meant<text:s/>that<text:s/></text:span><text:span text:style-name="T796_2">i</text:span><text:span text:style-name="T796_3">mplementing<text:s/></text:span><text:span text:style-name="T796_4">p</text:span><text:span text:style-name="T796_5">artners<text:s/></text:span><text:span text:style-name="T796_6">have<text:s/>had<text:s/></text:span><text:span text:style-name="T796_7">un</text:span><text:span text:style-name="T796_8">for</text:span><text:span text:style-name="T796_9">eseen</text:span><text:span text:style-name="T796_10"><text:s/></text:span><text:span text:style-name="T796_11">variable</text:span><text:span text:style-name="T796_12">s.<text:s/>These<text:s/>have<text:s/>resulted<text:s/>in<text:s/>either<text:s/>favourable<text:s/>exchange<text:s/>gains</text:span><text:span text:style-name="T796_13"><text:s/>or<text:s/>losses<text:s/>due<text:s/>to<text:s/></text:span><text:span text:style-name="T796_14">inflation.<text:s/>Where<text:s/></text:span><text:span text:style-name="T796_15">p</text:span><text:span text:style-name="T796_16">artners<text:s/>have<text:s/>seen<text:s/>favourable<text:s/>gains,<text:s/>money<text:s/>has<text:s/>been<text:s/>redirected<text:s/>to<text:s/>other<text:s/>parts<text:s/>of<text:s/>the<text:s/>programme.<text:s/>For<text:s/>instance,<text:s/>additional<text:s/>funds<text:s/>were<text:s/>sent<text:s/>to<text:s/>UNICEF<text:s/>to<text:s/></text:span><text:span text:style-name="T796_17">be<text:s/>used<text:s/>for<text:s/>the<text:s/>Cholera<text:s/>response</text:span><text:span text:style-name="T796_18"><text:s/>in<text:s/>Malawi</text:span><text:span text:style-name="T796_19">.</text:span><text:span text:style-name="T796_20"><text:s/></text:span></text:p>
      <text:p text:style-name="P797"/>
      <text:p text:style-name="P798"><text:span text:style-name="T798_1">Overall,</text:span><text:span text:style-name="T798_2"><text:s/>all</text:span><text:span text:style-name="T798_3"><text:s/>implementing<text:s/>partners<text:s/>have<text:s/>performed<text:s/>well<text:s/>throughout<text:s/>HBCC</text:span><text:span text:style-name="T798_4"><text:s/>Phase<text:s/></text:span><text:span text:style-name="T798_5">2<text:s/>and<text:s/>all<text:s/>partners<text:s/>have<text:s/>met</text:span><text:span text:style-name="T798_6">,<text:s/>or<text:s/>exceeded,</text:span><text:span text:style-name="T798_7"><text:s/>their<text:s/>targets.<text:s/>Overall<text:s/>partners<text:s/>have<text:s/>appreciated<text:s/>the<text:s/>oversight<text:s/>and<text:s/>good<text:s/>working<text:s/>relationships<text:s/>with<text:s/>Unilever<text:s/>as<text:s/>programme<text:s/>manager,<text:s/>and<text:s/>FCDO<text:s/>as<text:s/>grant<text:s/>funder<text:s/>(with<text:s/>funds<text:s/>disbursed<text:s/>through<text:s/>Crown<text:s/>Agents</text:span><text:span text:style-name="T798_8">)<text:s/>or<text:s/>directly<text:s/>to<text:s/>LSHTM<text:s/>and<text:s/>UNICEF</text:span><text:span text:style-name="T798_9">.</text:span></text:p>
      <text:p text:style-name="P799"/>
      <text:p text:style-name="P800"><text:span text:style-name="T800_1">Financial<text:s/>and<text:s/>VfM<text:s/>performance<text:s/></text:span></text:p>
      <text:p text:style-name="P801"/>
      <text:p text:style-name="P802"><text:span text:style-name="T802_1">The<text:s/>HBCC<text:s/></text:span><text:span text:style-name="T802_2">Phase<text:s/>1</text:span><text:span text:style-name="T802_3"><text:s/>extension<text:s/>received<text:s/>HMT<text:s/>approval<text:s/>on<text:s/>7<text:s/>February<text:s/>2022,<text:s/>allocating<text:s/>an<text:s/>additional<text:s/>£30<text:s/>million<text:s/>of<text:s/>FCDO<text:s/>funds<text:s/>to<text:s/>the<text:s/>programme<text:s/>budget,<text:s/>bringing<text:s/>the<text:s/>total<text:s/>FCDO<text:s/>HBCC<text:s/>budget<text:s/>to<text:s/>£80m.<text:s/>Of<text:s/>this<text:s/>£30m,<text:s/></text:span><text:span text:style-name="T802_4">£20m<text:s/>was<text:s/></text:span><text:span text:style-name="T802_5">allocated<text:s/>to</text:span><text:span text:style-name="T802_6"><text:s/>Human<text:s/>Development<text:s/>Department’s<text:s/>budget,<text:s/>and<text:s/>the<text:s/>remaining<text:s/>£10m<text:s/>to<text:s/>come<text:s/>from<text:s/>Research<text:s/>and<text:s/>Evidence<text:s/>Department.<text:s/></text:span></text:p>
      <text:p text:style-name="P803"/>
      <text:p text:style-name="P804"><text:span text:style-name="T804_1">All<text:s/>implementing<text:s/>Partners<text:s/>are<text:s/>paid<text:s/>through<text:s/>Crown<text:s/>Agents<text:s/></text:span><text:span text:style-name="T804_2">with<text:s/>the<text:s/>exception<text:s/>of</text:span><text:span text:style-name="T804_3"><text:s/>UN</text:span><text:span text:style-name="T804_4">ICEF.<text:s/></text:span><text:span text:style-name="T804_5">At<text:s/>the<text:s/>start<text:s/>of<text:s/>HBCC</text:span><text:span text:style-name="T804_6"><text:s/>Phase<text:s/></text:span><text:span text:style-name="T804_7">2,<text:s/>U</text:span><text:span text:style-name="T804_8">NICEF’s<text:s/>total<text:s/></text:span><text:span text:style-name="T804_9">con</text:span><text:span text:style-name="T804_10">tracted<text:s/>amount<text:s/>was<text:s/></text:span><text:span text:style-name="T804_11">£</text:span><text:span text:style-name="T804_12">3,100</text:span><text:span text:style-name="T804_13">,000</text:span><text:span text:style-name="T804_14"><text:s/>and</text:span><text:span text:style-name="T804_15"><text:s/>by<text:s/>programme<text:s/>end<text:s/>this<text:s/>had<text:s/>risen<text:s/>to<text:s/>£</text:span><text:span text:style-name="T804_16">3,490,000.<text:s/></text:span><text:span text:style-name="T804_17">UNICEF’s<text:s/></text:span><text:span text:style-name="T804_18">MoU<text:s/></text:span><text:span text:style-name="T804_19">was<text:s/></text:span><text:span text:style-name="T804_20">increased<text:s/></text:span><text:span text:style-name="T804_21">twice,<text:s/>firstly<text:s/></text:span><text:span text:style-name="T804_22">by<text:s/></text:span><text:span text:style-name="T804_23">£</text:span><text:span text:style-name="T804_24">170,000<text:s/>for<text:s/>Cholera<text:s/>response<text:s/>(this<text:s/>was<text:s/>a<text:s/>proportion<text:s/>of<text:s/>the<text:s/>underspend<text:s/>reported<text:s/>by<text:s/>PSI</text:span><text:span text:style-name="T804_25"><text:s/>and<text:s/></text:span><text:span text:style-name="T804_26">then<text:s/>b</text:span><text:span text:style-name="T804_27">y<text:s/>BRAC</text:span><text:span text:style-name="T804_28">)</text:span><text:span text:style-name="T804_29">.<text:s/>Th</text:span><text:span text:style-name="T804_30">ese<text:s/>funds<text:s/>were<text:s/>put<text:s/>towards<text:s/>providing<text:s/>hygiene<text:s/>kits</text:span><text:span text:style-name="T804_31">,</text:span><text:span text:style-name="T804_32"><text:s/>hygiene<text:s/>and<text:s/>cholera<text:s/>prevention<text:s/></text:span><text:span text:style-name="T804_33">in<text:s/>Malawi,<text:s/>to<text:s/>help<text:s/>them<text:s/>respond<text:s/>to<text:s/>the</text:span><text:span text:style-name="T804_34"><text:s/>devastating<text:s/>impacts<text:s/>of<text:s/>Cyclone<text:s/></text:span><text:span text:style-name="T804_35">Freddy,<text:s/>as<text:s/>well<text:s/>as<text:s/>the<text:s/>unprecedented<text:s/>outbreak<text:s/>in<text:s/>cholera<text:s/>cases.</text:span><text:span text:style-name="T804_36"><text:s/></text:span><text:span text:style-name="T804_37">The<text:s/>hygiene<text:s/>kits<text:s/>consisted<text:s/>of<text:s/>hand<text:s/>soap<text:s/>and<text:s/>laundry<text:s/>soap,<text:s/>buckets<text:s/>and<text:s/>water<text:s/>guard<text:s/>for<text:s/>water<text:s/>treatment;<text:s/>there<text:s/>is<text:s/>also<text:s/>a<text:s/>small<text:s/>component<text:s/>to<text:s/>procure<text:s/>HTH<text:s/>chlorine<text:s/>for<text:s/>shock<text:s/>chlorination<text:s/>of<text:s/>community<text:s/>water<text:s/>points<text:s/>and<text:s/>provision<text:s/>of<text:s/>1%<text:s/>chlorine<text:s/>solution<text:s/>for<text:s/>cleaning<text:s/>at<text:s/>health<text:s/>care<text:s/>facilities.<text:s/></text:span></text:p>
      <text:p text:style-name="P805"/>
      <text:p text:style-name="P806"><text:span text:style-name="T806_1">Finances<text:s/>broken<text:s/>down<text:s/>by<text:s/>component<text:s/>to<text:s/>date</text:span><text:span text:style-name="T806_2"><text:s/>for<text:s/>HBCC<text:s/>Phase<text:s/>2</text:span><text:span text:style-name="T806_3">:</text:span></text:p>
      <text:p text:style-name="P807"/>
      <table:table table:style-name="Table29">
        <table:table-column table:style-name="Column99"/>
        <table:table-column table:style-name="Column100"/>
        <table:table-column table:style-name="Column101"/>
        <table:table-column table:style-name="Column102"/>
        <table:table-column table:style-name="Column103"/>
        <table:table-column table:style-name="Column104"/>
        <table:table-row table:style-name="Row101">
          <table:table-cell table:style-name="Cell296">
            <text:p text:style-name="P808"><text:span text:style-name="T808_1">Partner<text:s/></text:span></text:p>
          </table:table-cell>
          <table:table-cell table:style-name="Cell297">
            <text:p text:style-name="P809"><text:span text:style-name="T809_1">Initial<text:s/>Budget</text:span></text:p>
          </table:table-cell>
          <table:table-cell table:style-name="Cell298">
            <text:p text:style-name="P810"><text:span text:style-name="T810_1">Total<text:s/>Contracted<text:s/>Amount<text:s/>in<text:s/>Feb<text:s/>2022<text:s/></text:span></text:p>
          </table:table-cell>
          <table:table-cell table:style-name="Cell299">
            <text:p text:style-name="P811"><text:span text:style-name="T811_1">Revised<text:s/>Project<text:s/>Amount<text:s/></text:span></text:p>
          </table:table-cell>
          <table:table-cell table:style-name="Cell300">
            <text:p text:style-name="P812"><text:span text:style-name="T812_1">Total<text:s/>Disbursed<text:s/>Amount<text:s/>in<text:s/>April<text:s/>2023<text:s/></text:span></text:p>
          </table:table-cell>
          <table:table-cell table:style-name="Cell301">
            <text:p text:style-name="P813"><text:span text:style-name="T813_1">Total<text:s/>Remaining<text:s/>Payments<text:s/></text:span></text:p>
          </table:table-cell>
        </table:table-row>
        <table:table-row table:style-name="Row102">
          <table:table-cell table:style-name="Cell302">
            <text:p text:style-name="P814"><text:span text:style-name="T814_1">UNICEF</text:span></text:p>
          </table:table-cell>
          <table:table-cell table:style-name="Cell303">
            <text:p text:style-name="P815"><text:span text:style-name="T815_1">£3,100,000</text:span></text:p>
          </table:table-cell>
          <table:table-cell table:style-name="Cell304">
            <text:p text:style-name="P816"><text:span text:style-name="T816_1">£3,100,000</text:span></text:p>
          </table:table-cell>
          <table:table-cell table:style-name="Cell305">
            <text:p text:style-name="P817"><text:span text:style-name="T817_1">£3,490,000</text:span></text:p>
          </table:table-cell>
          <table:table-cell table:style-name="Cell306">
            <text:p text:style-name="P818"><text:span text:style-name="T818_1">£3,490,000</text:span></text:p>
          </table:table-cell>
          <table:table-cell table:style-name="Cell307">
            <text:p text:style-name="P819"><text:span text:style-name="T819_1">£0</text:span></text:p>
          </table:table-cell>
        </table:table-row>
        <table:table-row table:style-name="Row103">
          <table:table-cell table:style-name="Cell308">
            <text:p text:style-name="P820"><text:span text:style-name="T820_1">Implementing<text:s/>Partners<text:s/>(Crown<text:s/>Agents)</text:span></text:p>
          </table:table-cell>
          <table:table-cell table:style-name="Cell309">
            <text:p text:style-name="P821"><text:span text:style-name="T821_1">£15,750,000</text:span></text:p>
          </table:table-cell>
          <table:table-cell table:style-name="Cell310">
            <text:p text:style-name="P822"><text:span text:style-name="T822_1">£15,141,432</text:span></text:p>
          </table:table-cell>
          <table:table-cell table:style-name="Cell311">
            <text:p text:style-name="P823"><text:span text:style-name="T823_1">£14,575,618</text:span></text:p>
          </table:table-cell>
          <table:table-cell table:style-name="Cell312">
            <text:p text:style-name="P824"><text:span text:style-name="T824_1">£11,634,618</text:span></text:p>
          </table:table-cell>
          <table:table-cell table:style-name="Cell313">
            <text:p text:style-name="P825"><text:span text:style-name="T825_1">£2,941,000</text:span></text:p>
          </table:table-cell>
        </table:table-row>
        <table:table-row table:style-name="Row104">
          <table:table-cell table:style-name="Cell314">
            <text:p text:style-name="P826"><text:span text:style-name="T826_1">Monitoring<text:s/>Programme<text:s/>Support</text:span></text:p>
          </table:table-cell>
          <table:table-cell table:style-name="Cell315">
            <text:p text:style-name="P827"><text:span text:style-name="T827_1">£550,000</text:span></text:p>
          </table:table-cell>
          <table:table-cell table:style-name="Cell316">
            <text:p text:style-name="P828"><text:span text:style-name="T828_1">£160,000</text:span></text:p>
          </table:table-cell>
          <table:table-cell table:style-name="Cell317">
            <text:p text:style-name="P829"><text:span text:style-name="T829_1">£63,121</text:span></text:p>
          </table:table-cell>
          <table:table-cell table:style-name="Cell318">
            <text:p text:style-name="P830"><text:span text:style-name="T830_1">£63,121</text:span></text:p>
          </table:table-cell>
          <table:table-cell table:style-name="Cell319">
            <text:p text:style-name="P831"><text:span text:style-name="T831_1">£0</text:span></text:p>
          </table:table-cell>
        </table:table-row>
        <table:table-row table:style-name="Row105">
          <table:table-cell table:style-name="Cell320">
            <text:p text:style-name="P832"><text:span text:style-name="T832_1">C-19<text:s/>Hygiene<text:s/>Hub<text:s/>and<text:s/>Research<text:s/>(LSHTM)</text:span></text:p>
          </table:table-cell>
          <table:table-cell table:style-name="Cell321">
            <text:p text:style-name="P833"><text:span text:style-name="T833_1">£2,000,000</text:span></text:p>
          </table:table-cell>
          <table:table-cell table:style-name="Cell322">
            <text:p text:style-name="P834"><text:span text:style-name="T834_1">£1,600,000</text:span></text:p>
          </table:table-cell>
          <table:table-cell table:style-name="Cell323">
            <text:p text:style-name="P835"><text:span text:style-name="T835_1">£1,256,078.65</text:span></text:p>
          </table:table-cell>
          <table:table-cell table:style-name="Cell324">
            <text:p text:style-name="P836"><text:span text:style-name="T836_1">£1,049,078.65</text:span></text:p>
          </table:table-cell>
          <table:table-cell table:style-name="Cell325">
            <text:p text:style-name="P837"><text:span text:style-name="T837_1">£207,000</text:span></text:p>
          </table:table-cell>
        </table:table-row>
        <table:table-row table:style-name="Row106">
          <table:table-cell table:style-name="Cell326">
            <text:p text:style-name="P838"><text:span text:style-name="T838_1">Sub-Total</text:span></text:p>
          </table:table-cell>
          <table:table-cell table:style-name="Cell327">
            <text:p text:style-name="P839"/>
          </table:table-cell>
          <table:table-cell table:style-name="Cell328">
            <text:p text:style-name="P840"><text:span text:style-name="T840_1">£20,001,432</text:span></text:p>
          </table:table-cell>
          <table:table-cell table:style-name="Cell329">
            <text:p text:style-name="P841"><text:span text:style-name="T841_1">£19,177,818</text:span></text:p>
          </table:table-cell>
          <table:table-cell table:style-name="Cell330">
            <text:p text:style-name="P842"><text:span text:style-name="T842_1">£16,236,818</text:span></text:p>
          </table:table-cell>
          <table:table-cell table:style-name="Cell331">
            <text:p text:style-name="P843"><text:span text:style-name="T843_1">£2,941,000</text:span></text:p>
          </table:table-cell>
        </table:table-row>
        <table:table-row table:style-name="Row107">
          <table:table-cell table:style-name="Cell332">
            <text:p text:style-name="P844"><text:span text:style-name="T844_1">CovidActionDataColab</text:span></text:p>
          </table:table-cell>
          <table:table-cell table:style-name="Cell333">
            <text:p text:style-name="P845"><text:span text:style-name="T845_1">£8,000,000</text:span></text:p>
          </table:table-cell>
          <table:table-cell table:style-name="Cell334">
            <text:p text:style-name="P846"><text:span text:style-name="T846_1">£2,407,709</text:span></text:p>
          </table:table-cell>
          <table:table-cell table:style-name="Cell335">
            <text:p text:style-name="P847"><text:span text:style-name="T847_1">£7,407,709</text:span></text:p>
          </table:table-cell>
          <table:table-cell table:style-name="Cell336">
            <text:p text:style-name="P848"><text:span text:style-name="T848_1">£</text:span><text:span text:style-name="T848_2">1,508,751</text:span></text:p>
          </table:table-cell>
          <table:table-cell table:style-name="Cell337">
            <text:p text:style-name="P849"><text:span text:style-name="T849_1">£</text:span><text:span text:style-name="T849_2">5,</text:span><text:span text:style-name="T849_3">898,958</text:span></text:p>
          </table:table-cell>
        </table:table-row>
        <table:table-row table:style-name="Row108">
          <table:table-cell table:style-name="Cell338">
            <text:p text:style-name="P850"><text:span text:style-name="T850_1">Total</text:span></text:p>
          </table:table-cell>
          <table:table-cell table:style-name="Cell339">
            <text:p text:style-name="P851"><text:span text:style-name="T851_1">£29,400,000</text:span></text:p>
          </table:table-cell>
          <table:table-cell table:style-name="Cell340">
            <text:p text:style-name="P852"><text:span text:style-name="T852_1">£22,409,141</text:span></text:p>
          </table:table-cell>
          <table:table-cell table:style-name="Cell341">
            <text:p text:style-name="P853"><text:span text:style-name="T853_1">£26,585,527</text:span></text:p>
          </table:table-cell>
          <table:table-cell table:style-name="Cell342">
            <text:p text:style-name="P854"><text:span text:style-name="T854_1">£17,745,569</text:span></text:p>
          </table:table-cell>
          <table:table-cell table:style-name="Cell343">
            <text:p text:style-name="P855"><text:span text:style-name="T855_1">£8,839,958</text:span></text:p>
          </table:table-cell>
        </table:table-row>
      </table:table>
      <text:p text:style-name="P856"/>
      <text:p text:style-name="P857"><text:span text:style-name="T857_1">All<text:s/>remaining<text:s/>payments<text:s/>to</text:span><text:span text:style-name="T857_2"><text:s/>i</text:span><text:span text:style-name="T857_3">mplementing<text:s/>partners<text:s/>via<text:s/>Crown<text:s/>Agents</text:span><text:span text:style-name="T857_4"><text:s/>are<text:s/>for<text:s/>activities<text:s/>that<text:s/>took<text:s/>place<text:s/>in<text:s/>FY22/23.<text:s/>Funds<text:s/>will<text:s/>be<text:s/>accrued<text:s/>back<text:s/>to<text:s/>last<text:s/>FY,<text:s/>as<text:s/>partners<text:s/>are<text:s/>required<text:s/>to<text:s/>submit<text:s/>their<text:s/>final<text:s/>financial<text:s/>report<text:s/>to<text:s/>receive<text:s/>their<text:s/>last<text:s/>milestone<text:s/>payment.<text:s/></text:span></text:p>
      <text:p text:style-name="P858"/>
      <table:table table:style-name="Table30">
        <table:table-column table:style-name="Column105"/>
        <table:table-column table:style-name="Column106"/>
        <table:table-column table:style-name="Column107"/>
        <table:table-column table:style-name="Column108"/>
        <table:table-row table:style-name="Row109">
          <table:table-cell table:style-name="Cell344">
            <text:p text:style-name="P859"><text:span text:style-name="T859_1">Date<text:s/>of<text:s/>last<text:s/>narrative<text:s/>financial<text:s/>report</text:span></text:p>
          </table:table-cell>
          <table:table-cell table:style-name="Cell345">
            <text:p text:style-name="P860"><text:span text:style-name="T860_1">March<text:s/>2023</text:span></text:p>
          </table:table-cell>
          <table:table-cell table:style-name="Cell346">
            <text:p text:style-name="P861"><text:span text:style-name="T861_1">Date<text:s/>of<text:s/>last<text:s/>audited<text:s/>annual<text:s/>statement</text:span></text:p>
          </table:table-cell>
          <table:table-cell table:style-name="Cell347">
            <text:p text:style-name="P862"/>
          </table:table-cell>
        </table:table-row>
      </table:table>
      <text:p text:style-name="P863"/>
      <text:p text:style-name="P864"/>
      <text:p text:style-name="P865"/>
      <text:p text:style-name="P866"/>
      <text:p text:style-name="P867"/>
      <text:p text:style-name="P868"/>
      <text:p text:style-name="P869"/>
      <text:p text:style-name="P870"/>
      <text:p text:style-name="P871"/>
      <text:p text:style-name="P872"/>
      <text:p text:style-name="P873"/>
      <text:p text:style-name="P874"/>
      <text:p text:style-name="P875"/>
      <text:p text:style-name="P876"/>
      <text:p text:style-name="P877"/>
      <text:p text:style-name="P878"/>
      <text:p text:style-name="P879"/>
      <text:p text:style-name="P880"/>
      <text:p text:style-name="P881"/>
      <text:p text:style-name="P882"/>
      <text:p text:style-name="P883"/>
      <text:p text:style-name="P884"/>
      <text:p text:style-name="P885"/>
      <text:p text:style-name="P886"/>
      <text:p text:style-name="P887"/>
      <text:p text:style-name="P888"/>
      <text:p text:style-name="P889"/>
      <text:p text:style-name="P890"/>
      <text:p text:style-name="P891"/>
      <text:p text:style-name="P892"/>
      <text:p text:style-name="P893"/>
      <text:p text:style-name="P894"/>
      <text:p text:style-name="P895"/>
      <text:p text:style-name="P896"/>
      <text:p text:style-name="P897"/>
      <text:p text:style-name="P898"/>
      <text:p text:style-name="P899"/>
      <text:p text:style-name="P900"><text:span text:style-name="T900_1">ANNEX:<text:s/>ABBREVIATIONS<text:s/></text:span><text:span text:style-name="T900_2"><text:s/></text:span></text:p>
      <text:p text:style-name="P901"/>
      <text:p text:style-name="P902"/>
      <text:p text:style-name="P903"/>
      <table:table table:style-name="Table31">
        <table:table-column table:style-name="Column109"/>
        <table:table-column table:style-name="Column110"/>
        <table:table-row table:style-name="Row110">
          <table:table-cell table:style-name="Cell348">
            <text:p text:style-name="P904"><text:span text:style-name="T904_1">Africa<text:s/>CDC</text:span></text:p>
          </table:table-cell>
          <table:table-cell table:style-name="Cell349">
            <text:p text:style-name="P905"><text:span text:style-name="T905_1">Africa<text:s/>Centre<text:s/>for<text:s/>Disease<text:s/>Control</text:span></text:p>
          </table:table-cell>
        </table:table-row>
        <table:table-row table:style-name="Row111">
          <table:table-cell table:style-name="Cell350">
            <text:p text:style-name="P906"><text:span text:style-name="T906_1">BRAC</text:span></text:p>
          </table:table-cell>
          <table:table-cell table:style-name="Cell351">
            <text:p text:style-name="P907"><text:span text:style-name="T907_1">Bangladesh<text:s/>Rural<text:s/>Advancement<text:s/>Committee</text:span></text:p>
          </table:table-cell>
        </table:table-row>
        <table:table-row table:style-name="Row112">
          <table:table-cell table:style-name="Cell352">
            <text:p text:style-name="P908"><text:span text:style-name="T908_1">C-19</text:span></text:p>
          </table:table-cell>
          <table:table-cell table:style-name="Cell353">
            <text:p text:style-name="P909"><text:span text:style-name="T909_1">Covid-19</text:span></text:p>
          </table:table-cell>
        </table:table-row>
        <table:table-row table:style-name="Row113">
          <table:table-cell table:style-name="Cell354">
            <text:p text:style-name="P910"><text:span text:style-name="T910_1">CATI</text:span></text:p>
          </table:table-cell>
          <table:table-cell table:style-name="Cell355">
            <text:p text:style-name="P911"><text:span text:style-name="T911_1">Computer<text:s/>Assisted<text:s/>Telephonic<text:s/>Interviews</text:span></text:p>
          </table:table-cell>
        </table:table-row>
        <table:table-row table:style-name="Row114">
          <table:table-cell table:style-name="Cell356">
            <text:p text:style-name="P912"><text:span text:style-name="T912_1">FCDO<text:s/></text:span></text:p>
          </table:table-cell>
          <table:table-cell table:style-name="Cell357">
            <text:p text:style-name="P913"><text:span text:style-name="T913_1">Foreign,<text:s/>Commonwealth<text:s/>and<text:s/>Development<text:s/>Office<text:s/></text:span></text:p>
          </table:table-cell>
        </table:table-row>
        <table:table-row table:style-name="Row115">
          <table:table-cell table:style-name="Cell358">
            <text:p text:style-name="P914"><text:span text:style-name="T914_1">FEAPD</text:span></text:p>
          </table:table-cell>
          <table:table-cell table:style-name="Cell359">
            <text:p text:style-name="P915"><text:span text:style-name="T915_1">Federation<text:s/>of<text:s/>Ethiopian<text:s/>Associations<text:s/>of<text:s/>People<text:s/>with<text:s/>Disability</text:span></text:p>
          </table:table-cell>
        </table:table-row>
        <table:table-row table:style-name="Row116">
          <table:table-cell table:style-name="Cell360">
            <text:p text:style-name="P916"><text:span text:style-name="T916_1">FY</text:span></text:p>
          </table:table-cell>
          <table:table-cell table:style-name="Cell361">
            <text:p text:style-name="P917"><text:span text:style-name="T917_1">Financial<text:s/>Year</text:span></text:p>
          </table:table-cell>
        </table:table-row>
        <table:table-row table:style-name="Row117">
          <table:table-cell table:style-name="Cell362">
            <text:p text:style-name="P918"><text:span text:style-name="T918_1">HBCC<text:s/>Phase<text:s/>1<text:s/></text:span></text:p>
          </table:table-cell>
          <table:table-cell table:style-name="Cell363">
            <text:p text:style-name="P919"><text:span text:style-name="T919_1">Hygiene<text:s/>and<text:s/>Behaviour<text:s/>Change<text:s/>Coalition<text:s/>Programme<text:s/></text:span></text:p>
          </table:table-cell>
        </table:table-row>
        <table:table-row table:style-name="Row118">
          <table:table-cell table:style-name="Cell364">
            <text:p text:style-name="P920"><text:span text:style-name="T920_1">HBCC<text:s/>Phase<text:s/>2</text:span></text:p>
          </table:table-cell>
          <table:table-cell table:style-name="Cell365">
            <text:p text:style-name="P921"><text:span text:style-name="T921_1">Hygiene<text:s/>and<text:s/>Behaviour<text:s/>Change<text:s/>Coalition<text:s/>Extension<text:s/></text:span></text:p>
          </table:table-cell>
        </table:table-row>
        <table:table-row table:style-name="Row119">
          <table:table-cell table:style-name="Cell366">
            <text:p text:style-name="P922"><text:span text:style-name="T922_1">HCF</text:span></text:p>
          </table:table-cell>
          <table:table-cell table:style-name="Cell367">
            <text:p text:style-name="P923"><text:span text:style-name="T923_1">Health<text:s/>Care<text:s/>Facilities<text:s/></text:span></text:p>
          </table:table-cell>
        </table:table-row>
        <table:table-row table:style-name="Row120">
          <table:table-cell table:style-name="Cell368">
            <text:p text:style-name="P924"><text:span text:style-name="T924_1">HMT</text:span></text:p>
          </table:table-cell>
          <table:table-cell table:style-name="Cell369">
            <text:p text:style-name="P925"><text:span text:style-name="T925_1">Her<text:s/>Majesty’s<text:s/>Treasury<text:s/></text:span></text:p>
          </table:table-cell>
        </table:table-row>
        <table:table-row table:style-name="Row121">
          <table:table-cell table:style-name="Cell370">
            <text:p text:style-name="P926"><text:span text:style-name="T926_1">IRV</text:span></text:p>
          </table:table-cell>
          <table:table-cell table:style-name="Cell371">
            <text:p text:style-name="P927"><text:span text:style-name="T927_1">Interactive<text:s/>Voice<text:s/>Response<text:s/></text:span></text:p>
          </table:table-cell>
        </table:table-row>
        <table:table-row table:style-name="Row122">
          <table:table-cell table:style-name="Cell372">
            <text:p text:style-name="P928"><text:span text:style-name="T928_1">LMICs</text:span></text:p>
          </table:table-cell>
          <table:table-cell table:style-name="Cell373">
            <text:p text:style-name="P929"><text:span text:style-name="T929_1">Low-<text:s/>and<text:s/>Middle-Income<text:s/>Countries</text:span></text:p>
          </table:table-cell>
        </table:table-row>
        <table:table-row table:style-name="Row123">
          <table:table-cell table:style-name="Cell374">
            <text:p text:style-name="P930"><text:span text:style-name="T930_1">LSHTM</text:span></text:p>
          </table:table-cell>
          <table:table-cell table:style-name="Cell375">
            <text:p text:style-name="P931"><text:span text:style-name="T931_1">London<text:s/>School<text:s/>of<text:s/>Hygiene<text:s/>and<text:s/>Tropical<text:s/>Medicine<text:s/></text:span></text:p>
          </table:table-cell>
        </table:table-row>
        <table:table-row table:style-name="Row124">
          <table:table-cell table:style-name="Cell376">
            <text:p text:style-name="P932"><text:span text:style-name="T932_1">M&amp;E</text:span></text:p>
          </table:table-cell>
          <table:table-cell table:style-name="Cell377">
            <text:p text:style-name="P933"><text:span text:style-name="T933_1">Monitoring<text:s/>and<text:s/>Evaluation<text:s/></text:span></text:p>
          </table:table-cell>
        </table:table-row>
        <table:table-row table:style-name="Row125">
          <table:table-cell table:style-name="Cell378">
            <text:p text:style-name="P934"><text:span text:style-name="T934_1">ODA</text:span></text:p>
          </table:table-cell>
          <table:table-cell table:style-name="Cell379">
            <text:p text:style-name="P935"><text:span text:style-name="T935_1">Oversees<text:s/>Development<text:s/>Assistance<text:s/></text:span></text:p>
          </table:table-cell>
        </table:table-row>
        <table:table-row table:style-name="Row126">
          <table:table-cell table:style-name="Cell380">
            <text:p text:style-name="P936"><text:span text:style-name="T936_1">PSI</text:span></text:p>
          </table:table-cell>
          <table:table-cell table:style-name="Cell381">
            <text:p text:style-name="P937"><text:span text:style-name="T937_1">Population<text:s/>Services<text:s/>International</text:span></text:p>
          </table:table-cell>
        </table:table-row>
        <table:table-row table:style-name="Row127">
          <table:table-cell table:style-name="Cell382">
            <text:p text:style-name="P938"><text:span text:style-name="T938_1">RED</text:span></text:p>
          </table:table-cell>
          <table:table-cell table:style-name="Cell383">
            <text:p text:style-name="P939"><text:span text:style-name="T939_1">Research<text:s/>and<text:s/>Evidence<text:s/>Department<text:s/></text:span></text:p>
          </table:table-cell>
        </table:table-row>
        <table:table-row table:style-name="Row128">
          <table:table-cell table:style-name="Cell384">
            <text:p text:style-name="P940"><text:span text:style-name="T940_1">RETS</text:span></text:p>
          </table:table-cell>
          <table:table-cell table:style-name="Cell385">
            <text:p text:style-name="P941"><text:span text:style-name="T941_1">The<text:s/>Rapid<text:s/>Emergency<text:s/>Training<text:s/>Solution</text:span></text:p>
          </table:table-cell>
        </table:table-row>
        <table:table-row table:style-name="Row129">
          <table:table-cell table:style-name="Cell386">
            <text:p text:style-name="P942"><text:span text:style-name="T942_1">SDG</text:span></text:p>
          </table:table-cell>
          <table:table-cell table:style-name="Cell387">
            <text:p text:style-name="P943"><text:span text:style-name="T943_1">Sustainable<text:s/>Development<text:s/>Goal</text:span></text:p>
          </table:table-cell>
        </table:table-row>
        <table:table-row table:style-name="Row130">
          <table:table-cell table:style-name="Cell388">
            <text:p text:style-name="P944"><text:span text:style-name="T944_1">SMS</text:span></text:p>
          </table:table-cell>
          <table:table-cell table:style-name="Cell389">
            <text:p text:style-name="P945"><text:span text:style-name="T945_1">Short<text:s/>Message<text:s/>Service<text:s/></text:span></text:p>
          </table:table-cell>
        </table:table-row>
        <table:table-row table:style-name="Row131">
          <table:table-cell table:style-name="Cell390">
            <text:p text:style-name="P946"><text:span text:style-name="T946_1">TIU</text:span></text:p>
          </table:table-cell>
          <table:table-cell table:style-name="Cell391">
            <text:p text:style-name="P947"><text:span text:style-name="T947_1">Technology<text:s/>and<text:s/>Innovation<text:s/>Unit<text:s/></text:span></text:p>
          </table:table-cell>
        </table:table-row>
        <table:table-row table:style-name="Row132">
          <table:table-cell table:style-name="Cell392">
            <text:p text:style-name="P948"><text:span text:style-name="T948_1">TPP</text:span></text:p>
          </table:table-cell>
          <table:table-cell table:style-name="Cell393">
            <text:p text:style-name="P949"><text:span text:style-name="T949_1">UNICEF’s<text:s/>Target<text:s/>Product<text:s/>Profile</text:span></text:p>
          </table:table-cell>
        </table:table-row>
        <table:table-row table:style-name="Row133">
          <table:table-cell table:style-name="Cell394">
            <text:p text:style-name="P950"><text:span text:style-name="T950_1">UNICEF<text:s/></text:span></text:p>
          </table:table-cell>
          <table:table-cell table:style-name="Cell395">
            <text:p text:style-name="P951"><text:span text:style-name="T951_1">United<text:s/>Nations<text:s/>Children’s<text:s/>Fund<text:s/></text:span></text:p>
          </table:table-cell>
        </table:table-row>
        <table:table-row table:style-name="Row134">
          <table:table-cell table:style-name="Cell396">
            <text:p text:style-name="P952"><text:span text:style-name="T952_1">USD</text:span></text:p>
          </table:table-cell>
          <table:table-cell table:style-name="Cell397">
            <text:p text:style-name="P953"><text:span text:style-name="T953_1">United<text:s/>States<text:s/>Dollar<text:s/></text:span></text:p>
          </table:table-cell>
        </table:table-row>
        <table:table-row table:style-name="Row135">
          <table:table-cell table:style-name="Cell398">
            <text:p text:style-name="P954"><text:span text:style-name="T954_1">VCP</text:span></text:p>
          </table:table-cell>
          <table:table-cell table:style-name="Cell399">
            <text:p text:style-name="P955"><text:span text:style-name="T955_1">Vaccine<text:s/>Confidence<text:s/>Project<text:s/></text:span></text:p>
          </table:table-cell>
        </table:table-row>
        <table:table-row table:style-name="Row136">
          <table:table-cell table:style-name="Cell400">
            <text:p text:style-name="P956"><text:span text:style-name="T956_1">VfM</text:span></text:p>
          </table:table-cell>
          <table:table-cell table:style-name="Cell401">
            <text:p text:style-name="P957"><text:span text:style-name="T957_1">Value<text:s/>for<text:s/>Money</text:span></text:p>
          </table:table-cell>
        </table:table-row>
        <table:table-row table:style-name="Row137">
          <table:table-cell table:style-name="Cell402">
            <text:p text:style-name="P958"><text:span text:style-name="T958_1">WASH<text:s/></text:span></text:p>
          </table:table-cell>
          <table:table-cell table:style-name="Cell403">
            <text:p text:style-name="P959"><text:span text:style-name="T959_1">Water<text:s/>Supply,<text:s/>Sanitation<text:s/>and<text:s/>Hygiene<text:s/></text:span></text:p>
          </table:table-cell>
        </table:table-row>
        <table:table-row table:style-name="Row138">
          <table:table-cell table:style-name="Cell404">
            <text:p text:style-name="P960"><text:span text:style-name="T960_1">WSUP</text:span></text:p>
          </table:table-cell>
          <table:table-cell table:style-name="Cell405">
            <text:p text:style-name="P961"><text:span text:style-name="T961_1">Water<text:s/>and<text:s/>Sanitation<text:s/>for<text:s/>the<text:s/>Urban<text:s/>Poor<text:s/></text:span></text:p>
            <text:p text:style-name="P962"/>
            <text:p text:style-name="P963"/>
            <text:p text:style-name="P964"/>
            <text:p text:style-name="P965"/>
            <text:p text:style-name="P966"/>
            <text:p text:style-name="P967"/>
            <text:p text:style-name="P968"/>
            <text:p text:style-name="P969"/>
          </table:table-cell>
        </table:table-row>
      </table:table>
      <text:p text:style-name="P9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Segoe UI" svg:font-family="Segoe UI" style:font-pitch="variable" style:font-family-generic="swiss"/>
    <style:font-face style:name="Unilever Shilling" svg:font-family="Unilever Shilling" style:font-family-generic="swiss"/>
    <style:font-face style:name="Helvetica" svg:font-family="Helvetica" style:font-pitch="variable" style:font-family-generic="swiss"/>
    <style:font-face style:name="Calibri Light" svg:font-family="Calibri Light" style:font-pitch="variable" style:font-family-generic="swiss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contentcontrolboundarysink" style:family="text" style:parent-style-name="Default_20_Paragraph_20_Font"/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Mention" style:family="text" style:parent-style-name="Default_20_Paragraph_20_Font">
      <style:text-properties fo:background-color="#e1dfdd" fo:color="#2b579a"/>
    </style:style>
    <style:style style:name="Default" style:family="paragraph">
      <style:paragraph-properties style:text-autospace="none" fo:line-height="100%" fo:margin-bottom="0cm"/>
      <style:text-properties fo:color="#000000" style:font-name="Unilever Shilling" fo:font-size="12pt" style:font-size-asian="12pt" style:font-name-complex="Unilever Shilling" style:font-size-complex="12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2">
      <text:list-level-style-number style:num-format="i" text:style-name="List12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3">
      <text:list-level-style-number style:num-format="a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a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5" style:num-suffix=".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6" style:num-suffix=".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8" style:num-suffix=".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/>
    <meta:creation-date>2023-02-11T02:42:00</meta:creation-date>
    <dc:creator/>
    <dc:date>2024-04-25T07:56:00</dc:date>
    <meta:editing-cycles>2</meta:editing-cycles>
    <meta:document-statistic meta:page-count="30" meta:paragraph-count="179" meta:row-count="636" meta:word-count="13394" meta:character-count="89566" meta:non-whitespace-character-count="76351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mplianceAssetId"/>
    <meta:user-defined meta:name="ContentTypeId">0x010100A9E804AD2130B047BEB1B1355903FA590700D16B2D159DC7B3408EED594D16C33A26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  <meta:user-defined meta:name="Order" meta:value-type="float">129300</meta:user-defined>
    <meta:user-defined meta:name="TemplateUrl"/>
    <meta:user-defined meta:name="TriggerFlowInfo"/>
    <meta:user-defined meta:name="xd_ProgID"/>
    <meta:user-defined meta:name="xd_Signature" meta:value-type="boolean">false</meta:user-defined>
    <meta:user-defined meta:name="_ExtendedDescription"/>
  </office:meta>
</office:document-meta>
</file>