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Segoe UI" svg:font-family="Segoe UI" style:font-pitch="variable" style:font-family-generic="swiss"/>
    <style:font-face style:name="MS Gothic" svg:font-family="MS Gothic" style:font-pitch="fixed" style:font-family-generic="modern"/>
    <style:font-face style:name="Segoe UI Symbol" svg:font-family="Segoe UI Symbol" style:font-pitch="variable" style:font-family-generic="swiss"/>
    <style:font-face style:name="Cambria" svg:font-family="Cambria" style:font-pitch="variable" style:font-family-generic="roman"/>
    <style:font-face style:name="MS Mincho" svg:font-family="MS Mincho" style:font-pitch="fixed" style:font-family-generic="roman"/>
  </office:font-face-decls>
  <office:automatic-styles>
    <style:style style:name="P1" style:family="paragraph" style:parent-style-name="Normal" style:master-page-name="Standard">
      <style:paragraph-properties fo:margin-right="-0.25cm"/>
    </style:style>
    <style:style style:name="T1_1" style:family="text">
      <style:text-properties fo:font-size="18pt" style:font-size-asian="18pt" style:font-size-complex="18pt" fo:font-weight="bold" style:font-weight-asian="bold" style:font-weight-complex="bold"/>
    </style:style>
    <style:style style:name="P2" style:family="paragraph" style:parent-style-name="Normal">
      <style:paragraph-properties fo:margin-right="-0.25cm"/>
      <style:text-properties fo:font-weight="bold" style:font-weight-asian="bold" style:font-weight-complex="bold"/>
    </style:style>
    <style:style style:name="P3" style:family="paragraph" style:parent-style-name="Normal">
      <style:paragraph-properties fo:text-indent="1.337cm" fo:margin-left="-1.588cm"/>
      <style:text-properties fo:font-weight="bold" style:font-weight-asian="bold"/>
    </style:style>
    <style:style style:name="Table1" style:family="table">
      <style:table-properties table:align="left" style:width="15.836cm" fo:margin-left="-0.265cm"/>
    </style:style>
    <style:style style:name="Column1" style:family="table-column">
      <style:table-column-properties style:column-width="3.149cm"/>
    </style:style>
    <style:style style:name="Column2" style:family="table-column">
      <style:table-column-properties style:column-width="5.32cm"/>
    </style:style>
    <style:style style:name="Column3" style:family="table-column">
      <style:table-column-properties style:column-width="3.149cm"/>
    </style:style>
    <style:style style:name="Column4" style:family="table-column">
      <style:table-column-properties style:column-width="4.219cm"/>
    </style:style>
    <style:style style:name="Row1" style:family="table-row">
      <style:table-row-properties style:min-row-height="0.714cm"/>
    </style:style>
    <style:style style:name="Cell1" style:family="table-cell">
      <style:table-cell-properties fo:background-color="#d9d9d9" style:vertical-align="top" fo:border-top="#000000 0.026cm solid" fo:border-bottom="#000000 0.026cm solid" fo:border-left="#000000 0.026cm solid" fo:border-right="#000000 0.026cm solid" fo:wrap-option="wrap"/>
    </style:style>
    <style:style style:name="P4" style:family="paragraph" style:parent-style-name="Normal">
      <style:paragraph-properties/>
    </style:style>
    <style:style style:name="T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" style:family="table-cell">
      <style:table-cell-properties fo:background-color="#d9d9d9" style:vertical-align="top" fo:border-top="#000000 0.026cm solid" fo:border-bottom="#000000 0.026cm solid" fo:border-left="#000000 0.026cm solid" fo:border-right="#000000 0.026cm solid" fo:wrap-option="wrap"/>
    </style:style>
    <style:style style:name="P5" style:family="paragraph" style:parent-style-name="Normal">
      <style:paragraph-properties/>
    </style:style>
    <style:style style:name="T5_1" style:family="text">
      <style:text-properties style:font-name="Segoe UI" fo:font-size="9pt" style:font-size-asian="9pt" style:font-name-complex="Segoe UI" style:font-size-complex="9pt" fo:language="en" fo:language-asian="en" fo:language-complex="ar" fo:country="GB" fo:country-asian="GB" fo:country-complex="SA"/>
    </style:style>
    <style:style style:name="Row2" style:family="table-row">
      <style:table-row-properties style:min-row-height="0.873cm"/>
    </style:style>
    <style:style style:name="Cell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" style:family="paragraph" style:parent-style-name="Normal">
      <style:paragraph-properties/>
    </style:style>
    <style:style style:name="T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6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" style:family="paragraph" style:parent-style-name="Normal">
      <style:paragraph-properties/>
    </style:style>
    <style:style style:name="T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7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8" style:family="paragraph" style:parent-style-name="Normal">
      <style:paragraph-properties/>
    </style:style>
    <style:style style:name="T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" style:family="paragraph" style:parent-style-name="Normal">
      <style:paragraph-properties/>
    </style:style>
    <style:style style:name="T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3" style:family="table-row">
      <style:table-row-properties style:min-row-height="1.817cm"/>
    </style:style>
    <style:style style:name="Cell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0" style:family="paragraph" style:parent-style-name="Normal">
      <style:paragraph-properties/>
    </style:style>
    <style:style style:name="T1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10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10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1" style:family="paragraph" style:parent-style-name="Normal">
      <style:paragraph-properties/>
    </style:style>
    <style:style style:name="T1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1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2" style:family="paragraph" style:parent-style-name="Normal">
      <style:paragraph-properties/>
    </style:style>
    <style:style style:name="T1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12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1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3" style:family="paragraph" style:parent-style-name="Normal">
      <style:paragraph-properties/>
    </style:style>
    <style:style style:name="T1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4" style:family="table-row">
      <style:table-row-properties style:min-row-height="0.952cm"/>
    </style:style>
    <style:style style:name="Cell1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4" style:family="paragraph" style:parent-style-name="Normal">
      <style:paragraph-properties/>
    </style:style>
    <style:style style:name="T1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5" style:family="paragraph" style:parent-style-name="Normal">
      <style:paragraph-properties/>
    </style:style>
    <style:style style:name="T1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5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5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1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6" style:family="paragraph" style:parent-style-name="Normal">
      <style:paragraph-properties/>
    </style:style>
    <style:style style:name="T1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16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16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" style:family="paragraph" style:parent-style-name="Normal">
      <style:paragraph-properties/>
    </style:style>
    <style:style style:name="T1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7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7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7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7_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7_6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7_7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7_8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5" style:family="table-row">
      <style:table-row-properties style:min-row-height="0.952cm"/>
    </style:style>
    <style:style style:name="Cell1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" style:family="paragraph" style:parent-style-name="Normal">
      <style:paragraph-properties/>
    </style:style>
    <style:style style:name="T1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9" style:family="paragraph" style:parent-style-name="Normal">
      <style:paragraph-properties/>
    </style:style>
    <style:style style:name="T1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9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9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9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9_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1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0" style:family="paragraph" style:parent-style-name="Normal">
      <style:paragraph-properties/>
    </style:style>
    <style:style style:name="T2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0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0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1" style:family="paragraph" style:parent-style-name="Normal">
      <style:paragraph-properties/>
    </style:style>
    <style:style style:name="T2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21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21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21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6" style:family="table-row">
      <style:table-row-properties style:min-row-height="0.952cm"/>
    </style:style>
    <style:style style:name="Cell1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2" style:family="paragraph" style:parent-style-name="Normal">
      <style:paragraph-properties/>
    </style:style>
    <style:style style:name="T2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2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22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22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Cell2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3" style:family="paragraph" style:parent-style-name="Normal">
      <style:paragraph-properties/>
    </style:style>
    <style:style style:name="T2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2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4" style:family="paragraph" style:parent-style-name="Normal">
      <style:paragraph-properties/>
    </style:style>
    <style:style style:name="T2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4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4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5" style:family="paragraph" style:parent-style-name="Normal">
      <style:paragraph-properties/>
    </style:style>
    <style:style style:name="T2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7" style:family="table-row">
      <style:table-row-properties style:min-row-height="0.952cm"/>
    </style:style>
    <style:style style:name="Cell2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6" style:family="paragraph" style:parent-style-name="Normal">
      <style:paragraph-properties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7" style:family="paragraph" style:parent-style-name="Normal">
      <style:paragraph-properties/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2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8" style:family="paragraph" style:parent-style-name="Normal">
      <style:paragraph-properties/>
    </style:style>
    <style:style style:name="T2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9" style:family="paragraph" style:parent-style-name="Normal">
      <style:paragraph-properties/>
    </style:style>
    <style:style style:name="T2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30" style:family="paragraph" style:parent-style-name="Normal">
      <style:paragraph-properties fo:text-indent="1.337cm" fo:margin-left="-1.588cm"/>
      <style:text-properties fo:font-weight="bold" style:font-weight-asian="bold"/>
    </style:style>
    <style:style style:name="Table2" style:family="table">
      <style:table-properties table:align="left" style:width="16.004cm" fo:margin-left="-0.265cm"/>
    </style:style>
    <style:style style:name="Column5" style:family="table-column">
      <style:table-column-properties style:column-width="3.519cm" style:use-optimal-column-width="false"/>
    </style:style>
    <style:style style:name="Column6" style:family="table-column">
      <style:table-column-properties style:column-width="12.485cm" style:use-optimal-column-width="false"/>
    </style:style>
    <style:style style:name="Row8" style:family="table-row">
      <style:table-row-properties style:min-row-height="0.609cm" style:use-optimal-row-height="false"/>
    </style:style>
    <style:style style:name="Cell27" style:family="table-cell">
      <style:table-cell-properties fo:background-color="#d9d9d9" style:vertical-align="top" fo:border-top="#000000 0.026cm solid" fo:border-bottom="#000000 0.026cm solid" fo:border-left="#000000 0.026cm solid" fo:border-right="#000000 0.026cm solid" fo:wrap-option="wrap"/>
    </style:style>
    <style:style style:name="P31" style:family="paragraph" style:parent-style-name="Normal">
      <style:paragraph-properties/>
    </style:style>
    <style:style style:name="T3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1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9" style:family="table-row">
      <style:table-row-properties style:min-row-height="3.598cm" style:use-optimal-row-height="false"/>
    </style:style>
    <style:style style:name="Cell2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2" style:family="paragraph" style:parent-style-name="Normal">
      <style:paragraph-properties/>
    </style:style>
    <style:style style:name="T3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P33" style:family="paragraph" style:parent-style-name="Normal">
      <style:paragraph-properties/>
      <style:text-properties style:font-name="Segoe UI" fo:font-size="9pt" style:font-size-asian="9pt" style:font-name-complex="Segoe UI" style:font-size-complex="9pt" fo:language="en" fo:language-asian="en" fo:language-complex="ar" fo:country="GB" fo:country-asian="GB" fo:country-complex="SA"/>
    </style:style>
    <style:style style:name="Cell2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4" style:family="paragraph" style:parent-style-name="Normal">
      <style:paragraph-properties/>
    </style:style>
    <style:style style:name="T34_1" style:family="text" style:parent-style-name="normaltextrun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4_2" style:family="text" style:parent-style-name="normaltextrun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4_3" style:family="text" style:parent-style-name="normaltextrun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4_4" style:family="text" style:parent-style-name="normaltextrun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4_5" style:family="text" style:parent-style-name="normaltextrun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4_6" style:family="text" style:parent-style-name="normaltextrun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4_7" style:family="text" style:parent-style-name="normaltextrun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4_8" style:family="text" style:parent-style-name="normaltextrun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35" style:family="paragraph" style:parent-style-name="Normal">
      <style:paragraph-properties/>
    </style:style>
    <style:style style:name="T35_1" style:family="text" style:parent-style-name="normaltextrun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36" style:family="paragraph" style:parent-style-name="Normal">
      <style:paragraph-properties/>
    </style:style>
    <style:style style:name="T36_1" style:family="text" style:parent-style-name="normaltextrun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37" style:family="paragraph" style:parent-style-name="Normal">
      <style:paragraph-properties/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38" style:family="paragraph" style:parent-style-name="Normal">
      <style:paragraph-properties/>
    </style:style>
    <style:style style:name="T38_1" style:family="text" style:parent-style-name="normaltextrun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2" style:family="text" style:parent-style-name="normaltextrun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3" style:family="text" style:parent-style-name="normaltextrun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4" style:family="text" style:parent-style-name="normaltextrun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5" style:family="text" style:parent-style-name="normaltextrun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6" style:family="text" style:parent-style-name="normaltextrun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7" style:family="text" style:parent-style-name="normaltextrun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8" style:family="text" style:parent-style-name="normaltextrun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9" style:family="text" style:parent-style-name="normaltextrun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10" style:family="text" style:parent-style-name="normaltextrun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11" style:family="text" style:parent-style-name="normaltextrun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12" style:family="text" style:parent-style-name="normaltextrun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13" style:family="text" style:parent-style-name="normaltextrun">
      <style:text-properties fo:background-color="#ffffff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14" style:family="text" style:parent-style-name="normaltextrun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15" style:family="text" style:parent-style-name="normaltextrun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16" style:family="text" style:parent-style-name="normaltextrun">
      <style:text-properties fo:background-color="#ffffff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17" style:family="text" style:parent-style-name="normaltextrun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18" style:family="text" style:parent-style-name="normaltextrun">
      <style:text-properties fo:background-color="#ffffff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19" style:family="text" style:parent-style-name="normaltextrun">
      <style:text-properties fo:background-color="#ffffff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20" style:family="text" style:parent-style-name="normaltextrun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21" style:family="text" style:parent-style-name="normaltextrun">
      <style:text-properties fo:background-color="#ffffff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8_22" style:family="text" style:parent-style-name="normaltextrun">
      <style:text-properties fo:background-color="#ffffff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39" style:family="paragraph" style:parent-style-name="Normal">
      <style:paragraph-properties/>
      <style:text-properties fo:background-color="#ffffff" fo:color="#000000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40" style:family="paragraph" style:parent-style-name="Normal"/>
    <style:style style:name="T40_1" style:family="text" style:parent-style-name="normaltextrun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41" style:family="paragraph" style:parent-style-name="Normal">
      <style:paragraph-properties fo:text-align="justify" fo:margin-top="0.071cm"/>
    </style:style>
    <style:style style:name="T41_1" style:family="text" style:parent-style-name="normaltextrun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1_2" style:family="text" style:parent-style-name="normaltextrun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1_3" style:family="text" style:parent-style-name="normaltextrun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1_4" style:family="text" style:parent-style-name="normaltextrun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1_5" style:family="text" style:parent-style-name="normaltextrun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1_6" style:family="text" style:parent-style-name="normaltextrun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1_7" style:family="text" style:parent-style-name="normaltextrun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1_8" style:family="text" style:parent-style-name="normaltextrun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42" style:family="paragraph" style:parent-style-name="List_20_Paragraph">
      <style:paragraph-properties fo:text-align="justify" fo:text-indent="-0.635cm" fo:margin-top="0.071cm" fo:margin-left="1.27cm"/>
    </style:style>
    <style:style style:name="T42_1" style:family="text" style:parent-style-name="normaltextrun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2_2" style:family="text" style:parent-style-name="normaltextrun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2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2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2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2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2_7" style:family="text" style:parent-style-name="normaltextrun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2_8" style:family="text" style:parent-style-name="normaltextrun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43" style:family="paragraph" style:parent-style-name="List_20_Paragraph">
      <style:paragraph-properties fo:text-align="justify" fo:text-indent="-0.635cm" fo:margin-top="0.071cm" fo:margin-left="1.27cm"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3_1" style:family="text" style:parent-style-name="normaltextrun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3_2" style:family="text" style:parent-style-name="normaltextrun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44" style:family="paragraph" style:parent-style-name="List_20_Paragraph">
      <style:paragraph-properties fo:text-align="justify" fo:text-indent="-0.635cm" fo:margin-top="0.071cm" fo:margin-left="1.27cm"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4_1" style:family="text" style:parent-style-name="normaltextrun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4_2" style:family="text" style:parent-style-name="normaltextrun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4_3" style:family="text" style:parent-style-name="normaltextrun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4_4" style:family="text" style:parent-style-name="normaltextrun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4_5" style:family="text" style:parent-style-name="normaltextrun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4_6" style:family="text" style:parent-style-name="normaltextrun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4_7" style:family="text" style:parent-style-name="normaltextrun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4_8" style:family="text" style:parent-style-name="normaltextrun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45" style:family="paragraph" style:parent-style-name="List_20_Paragraph">
      <style:paragraph-properties fo:text-align="justify" fo:text-indent="-0.635cm" fo:margin-top="0.071cm" fo:margin-left="1.27cm"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5_1" style:family="text" style:parent-style-name="normaltextrun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5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5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46" style:family="paragraph" style:parent-style-name="List_20_Paragraph">
      <style:paragraph-properties fo:text-align="justify" fo:text-indent="-0.635cm" fo:margin-top="0.071cm" fo:margin-left="1.27cm"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6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47" style:family="paragraph" style:parent-style-name="Normal">
      <style:paragraph-properties fo:text-align="justify" fo:margin-top="0.071cm"/>
    </style:style>
    <style:style style:name="T4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7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7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7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7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7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7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7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7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7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7_1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48" style:family="paragraph" style:parent-style-name="Normal">
      <style:paragraph-properties fo:margin-top="0.071cm">
        <style:tab-stops>
          <style:tab-stop style:type="left" style:leader-style="none" style:position="10.16cm"/>
        </style:tab-stops>
      </style:paragraph-properties>
    </style:style>
    <style:style style:name="T4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49" style:family="paragraph" style:parent-style-name="Normal">
      <style:paragraph-properties fo:margin-top="0.071cm" fo:margin-bottom="0.071cm">
        <style:tab-stops>
          <style:tab-stop style:type="left" style:leader-style="none" style:position="10.16cm"/>
        </style:tab-stops>
      </style:paragraph-properties>
    </style:style>
    <style:style style:name="T4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9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9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9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9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9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9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9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9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9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9_1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9_1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9_1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9_1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9_1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9_1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9_1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9_1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9_1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9_2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9_2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9_2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9_2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9_2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9_2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9_2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9_2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9_2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9_2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10" style:family="table-row">
      <style:table-row-properties style:min-row-height="3.598cm" style:use-optimal-row-height="false"/>
    </style:style>
    <style:style style:name="Cell3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50" style:family="paragraph" style:parent-style-name="Normal">
      <style:paragraph-properties/>
    </style:style>
    <style:style style:name="T5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51" style:family="paragraph" style:parent-style-name="Normal">
      <style:paragraph-properties/>
      <style:text-properties fo:background-color="#ffff00" fo:font-style="italic" style:font-style-asian="italic" style:font-style-complex="italic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52" style:family="paragraph" style:parent-style-name="Normal">
      <style:paragraph-properties/>
    </style:style>
    <style:style style:name="T52_1" style:family="text">
      <style:text-properties fo:font-style="italic" style:font-style-asian="italic" style:font-style-complex="italic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2_2" style:family="text">
      <style:text-properties fo:font-style="italic" style:font-style-asian="italic" style:font-style-complex="italic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2_3" style:family="text">
      <style:text-properties fo:font-style="italic" style:font-style-asian="italic" style:font-style-complex="italic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2_4" style:family="text">
      <style:text-properties fo:font-style="italic" style:font-style-asian="italic" style:font-style-complex="italic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2_5" style:family="text">
      <style:text-properties fo:font-style="italic" style:font-style-asian="italic" style:font-style-complex="italic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53" style:family="paragraph" style:parent-style-name="Normal">
      <style:paragraph-properties/>
      <style:text-properties fo:background-color="#ffff00" fo:font-style="italic" style:font-style-asian="italic" style:font-style-complex="italic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54" style:family="paragraph" style:parent-style-name="Normal">
      <style:paragraph-properties/>
    </style:style>
    <style:style style:name="T5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54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54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54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54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54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54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54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54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54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54_1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54_1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54_1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54_1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54_1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54_1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54_1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55" style:family="paragraph" style:parent-style-name="List_20_Paragraph">
      <style:paragraph-properties fo:text-indent="-0.635cm" fo:margin-left="1.27cm"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5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55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55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55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55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55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55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55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56" style:family="paragraph" style:parent-style-name="List_20_Paragraph">
      <style:paragraph-properties fo:text-indent="-0.635cm" fo:margin-left="1.27cm"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5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57" style:family="paragraph" style:parent-style-name="List_20_Paragraph">
      <style:paragraph-properties fo:text-indent="-0.635cm" fo:margin-left="1.27cm"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5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57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57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58" style:family="paragraph" style:parent-style-name="Normal">
      <style:paragraph-properties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59" style:family="paragraph" style:parent-style-name="Normal">
      <style:paragraph-properties/>
    </style:style>
    <style:style style:name="T5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60" style:family="paragraph" style:parent-style-name="Normal">
      <style:paragraph-properties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61" style:family="paragraph" style:parent-style-name="List_20_Paragraph">
      <style:paragraph-properties fo:text-indent="-1.27cm" fo:margin-left="1.27cm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62" style:family="paragraph" style:parent-style-name="List_20_Paragraph">
      <style:paragraph-properties fo:margin-left="1.27cm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63" style:family="paragraph" style:parent-style-name="List_20_Paragraph">
      <style:paragraph-properties fo:text-indent="-1.27cm" fo:margin-left="1.27cm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3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3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3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3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3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3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3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3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3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3_1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3_1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64" style:family="paragraph" style:parent-style-name="List_20_Paragraph">
      <style:paragraph-properties fo:margin-left="1.27cm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65" style:family="paragraph" style:parent-style-name="List_20_Paragraph">
      <style:paragraph-properties fo:text-indent="-1.27cm" fo:margin-left="1.27cm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5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5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5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5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5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5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5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5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5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5_1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5_1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5_1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5_1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5_1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5_1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5_1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5_1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66" style:family="paragraph" style:parent-style-name="Normal">
      <style:paragraph-properties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67" style:family="paragraph" style:parent-style-name="Normal">
      <style:paragraph-properties/>
    </style:style>
    <style:style style:name="T67_1" style:family="text">
      <style:text-properties fo:background-color="#ffff00" fo:font-style="italic" style:font-style-asian="italic" style:font-style-complex="italic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68" style:family="paragraph" style:parent-style-name="Normal">
      <style:paragraph-properties/>
    </style:style>
    <style:style style:name="T6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8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8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8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8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8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8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8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8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8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8_1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8_1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8_1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8_1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8_1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8_1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8_1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8_1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8_1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8_2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8_2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8_2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8_2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8_2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8_2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8_2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8_2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8_2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8_2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69" style:family="paragraph" style:parent-style-name="List_20_Paragraph">
      <style:paragraph-properties fo:text-indent="-0.635cm" fo:margin-left="1.27cm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9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9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9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9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9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9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9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9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9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9_1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9_1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70" style:family="paragraph" style:parent-style-name="List_20_Paragraph">
      <style:paragraph-properties fo:text-indent="-0.635cm" fo:margin-left="1.27cm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0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0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0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0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0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71" style:family="paragraph" style:parent-style-name="List_20_Paragraph">
      <style:paragraph-properties fo:text-indent="-0.635cm" fo:margin-left="1.27cm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1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1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1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1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1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1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1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1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1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72" style:family="paragraph" style:parent-style-name="List_20_Paragraph">
      <style:paragraph-properties fo:text-indent="-0.635cm" fo:margin-left="1.27cm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2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2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2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2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2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2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2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2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2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2_1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2_1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2_1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73" style:family="paragraph" style:parent-style-name="Normal">
      <style:paragraph-properties/>
      <style:text-properties fo:font-style="italic" style:font-style-asian="italic" style:font-style-complex="italic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74" style:family="paragraph" style:parent-style-name="Normal">
      <style:paragraph-properties/>
    </style:style>
    <style:style style:name="T74_1" style:family="text">
      <style:text-properties fo:font-style="italic" style:font-style-asian="italic" style:font-style-complex="italic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4_2" style:family="text">
      <style:text-properties fo:font-style="italic" style:font-style-asian="italic" style:font-style-complex="italic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75" style:family="paragraph" style:parent-style-name="Normal">
      <style:paragraph-properties/>
    </style:style>
    <style:style style:name="T7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5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5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5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5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5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5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5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5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5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5_1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5_1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5_1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5_1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5_1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5_1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5_1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5_1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5_1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5_2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5_2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5_2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5_2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5_2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76" style:family="paragraph" style:parent-style-name="Normal">
      <style:text-properties fo:font-style="italic" style:font-style-asian="italic" style:font-style-complex="italic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77" style:family="paragraph" style:parent-style-name="Normal">
      <style:paragraph-properties fo:line-height="108%"/>
    </style:style>
    <style:style style:name="T7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7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7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7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7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7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7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7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7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7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7_1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7_1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7_1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7_1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7_1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7_1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7_1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7_1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7_1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7_2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7_2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7_2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7_2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7_2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7_2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7_2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7_2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7_2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7_2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7_3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7_3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7_3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7_3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7_3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7_3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7_3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7_3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7_3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7_3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7_4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7_4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7_4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7_4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7_4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7_4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7_4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7_4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7_4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7_4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7_5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7_5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7_5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7_5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7_5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7_5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7_5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78" style:family="paragraph" style:parent-style-name="Normal">
      <style:paragraph-properties/>
      <style:text-properties fo:font-style="italic" style:font-style-asian="italic" style:font-style-complex="italic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79" style:family="paragraph" style:parent-style-name="Normal">
      <style:paragraph-properties/>
    </style:style>
    <style:style style:name="T7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9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9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9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9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9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9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9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9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9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9_1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9_1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9_1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9_1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9_1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9_1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9_1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9_1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9_1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9_2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9_2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9_2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9_2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9_2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9_2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9_2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9_2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9_2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9_2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9_3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9_3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9_3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9_3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9_3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9_3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9_3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9_3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9_3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9_3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9_4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9_4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9_4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9_4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9_4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9_4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9_4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9_4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9_4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9_4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11" style:family="table-row">
      <style:table-row-properties style:min-row-height="3.598cm" style:use-optimal-row-height="false"/>
    </style:style>
    <style:style style:name="Cell3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80" style:family="paragraph" style:parent-style-name="Normal">
      <style:paragraph-properties/>
    </style:style>
    <style:style style:name="T8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81" style:family="paragraph" style:parent-style-name="Normal">
      <style:paragraph-properties/>
    </style:style>
    <style:style style:name="T8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81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81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81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81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82" style:family="paragraph" style:parent-style-name="Normal">
      <style:paragraph-properties/>
      <style:text-properties fo:font-style="italic" style:font-style-asian="italic" style:font-style-complex="italic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83" style:family="paragraph" style:parent-style-name="Normal">
      <style:paragraph-properties/>
    </style:style>
    <style:style style:name="T8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83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83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83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83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83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83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83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83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83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12" style:family="table-row">
      <style:table-row-properties style:min-row-height="3.598cm" style:use-optimal-row-height="false"/>
    </style:style>
    <style:style style:name="Cell3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84" style:family="paragraph" style:parent-style-name="Normal">
      <style:paragraph-properties/>
    </style:style>
    <style:style style:name="T8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85" style:family="paragraph" style:parent-style-name="Normal">
      <style:paragraph-properties/>
    </style:style>
    <style:style style:name="T85_1" style:family="text">
      <style:text-properties fo:font-style="italic" style:font-style-asian="italic"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85_2" style:family="text">
      <style:text-properties fo:font-style="italic" style:font-style-asian="italic"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85_3" style:family="text">
      <style:text-properties fo:font-style="italic" style:font-style-asian="italic"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85_4" style:family="text">
      <style:text-properties fo:font-style="italic" style:font-style-asian="italic"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86" style:family="paragraph" style:parent-style-name="List_20_Paragraph">
      <style:paragraph-properties fo:text-indent="-1.27cm" fo:margin-left="1.905cm"/>
      <style:text-properties fo:font-style="italic" style:font-style-asian="italic"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86_1" style:family="text">
      <style:text-properties fo:font-style="italic" style:font-style-asian="italic"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86_2" style:family="text">
      <style:text-properties fo:font-style="italic" style:font-style-asian="italic"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86_3" style:family="text">
      <style:text-properties fo:font-style="italic" style:font-style-asian="italic"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86_4" style:family="text">
      <style:text-properties fo:font-style="italic" style:font-style-asian="italic"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86_5" style:family="text">
      <style:text-properties fo:font-style="italic" style:font-style-asian="italic"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86_6" style:family="text">
      <style:text-properties fo:font-style="italic" style:font-style-asian="italic"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86_7" style:family="text">
      <style:text-properties fo:font-style="italic" style:font-style-asian="italic"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86_8" style:family="text">
      <style:text-properties fo:font-style="italic" style:font-style-asian="italic"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86_9" style:family="text">
      <style:text-properties fo:font-style="italic" style:font-style-asian="italic"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86_10" style:family="text">
      <style:text-properties fo:font-style="italic" style:font-style-asian="italic"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86_11" style:family="text">
      <style:text-properties fo:font-style="italic" style:font-style-asian="italic"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86_12" style:family="text">
      <style:text-properties fo:font-style="italic" style:font-style-asian="italic"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87" style:family="paragraph" style:parent-style-name="List_20_Paragraph">
      <style:paragraph-properties fo:text-indent="-1.27cm" fo:margin-left="1.905cm"/>
      <style:text-properties fo:font-style="italic" style:font-style-asian="italic"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87_1" style:family="text">
      <style:text-properties fo:font-style="italic" style:font-style-asian="italic"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87_2" style:family="text">
      <style:text-properties fo:font-style="italic" style:font-style-asian="italic"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87_3" style:family="text">
      <style:text-properties fo:font-style="italic" style:font-style-asian="italic"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87_4" style:family="text">
      <style:text-properties fo:font-style="italic" style:font-style-asian="italic"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88" style:family="paragraph" style:parent-style-name="List_20_Paragraph">
      <style:paragraph-properties fo:text-indent="-1.27cm" fo:margin-left="1.905cm"/>
      <style:text-properties fo:font-style="italic" style:font-style-asian="italic"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88_1" style:family="text">
      <style:text-properties fo:font-style="italic" style:font-style-asian="italic"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88_2" style:family="text">
      <style:text-properties fo:font-style="italic" style:font-style-asian="italic"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88_3" style:family="text">
      <style:text-properties fo:font-style="italic" style:font-style-asian="italic"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88_4" style:family="text">
      <style:text-properties fo:font-style="italic" style:font-style-asian="italic"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89" style:family="paragraph" style:parent-style-name="Normal">
      <style:paragraph-properties/>
      <style:text-properties fo:font-style="italic" style:font-style-asian="italic" style:font-style-complex="italic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90" style:family="paragraph" style:parent-style-name="Normal">
      <style:paragraph-properties/>
    </style:style>
    <style:style style:name="T9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90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90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90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90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90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90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90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91" style:family="paragraph" style:parent-style-name="Normal">
      <style:paragraph-properties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92" style:family="paragraph" style:parent-style-name="Normal">
      <style:paragraph-properties/>
    </style:style>
    <style:style style:name="T9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13" style:family="table-row">
      <style:table-row-properties style:min-row-height="3.598cm" style:use-optimal-row-height="false"/>
    </style:style>
    <style:style style:name="Cell3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3" style:family="paragraph" style:parent-style-name="Normal">
      <style:paragraph-properties/>
    </style:style>
    <style:style style:name="T9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4" style:family="paragraph" style:parent-style-name="Normal">
      <style:paragraph-properties/>
    </style:style>
    <style:style style:name="T9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94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94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95" style:family="paragraph" style:parent-style-name="Normal"/>
    <style:style style:name="T95_1" style:family="text">
      <style:text-properties fo:background-color="#e6e6e6" fo:color="#2b579a" style:font-name="MS Gothic" fo:font-size="11pt" style:font-name-asian="MS Gothic" style:font-size-asian="11pt" style:font-name-complex="Arial" style:font-size-complex="11pt" fo:language="en" fo:language-asian="en" fo:language-complex="ar" fo:country="GB" fo:country-asian="US" fo:country-complex="SA"/>
    </style:style>
    <style:style style:name="T95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95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96" style:family="paragraph" style:parent-style-name="Normal"/>
    <style:style style:name="T96_1" style:family="text">
      <style:text-properties style:font-name="MS Gothic" fo:font-size="11pt" style:font-name-asian="MS Gothic" style:font-size-asian="11pt" style:font-name-complex="Arial" style:font-size-complex="11pt" fo:language="en" fo:language-asian="en" fo:language-complex="ar" fo:country="GB" fo:country-asian="US" fo:country-complex="SA"/>
    </style:style>
    <style:style style:name="T96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96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97" style:family="paragraph" style:parent-style-name="Normal"/>
    <style:style style:name="T97_1" style:family="text">
      <style:text-properties style:font-name="Segoe UI Symbol" fo:font-size="11pt" style:font-name-asian="MS Gothic" style:font-size-asian="11pt" style:font-name-complex="Segoe UI Symbol" style:font-size-complex="11pt" fo:language="en" fo:language-asian="en" fo:language-complex="ar" fo:country="GB" fo:country-asian="US" fo:country-complex="SA"/>
    </style:style>
    <style:style style:name="T97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98" style:family="paragraph" style:parent-style-name="Normal">
      <style:paragraph-properties/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Row14" style:family="table-row">
      <style:table-row-properties style:min-row-height="3.598cm" style:use-optimal-row-height="false"/>
    </style:style>
    <style:style style:name="Cell3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9" style:family="paragraph" style:parent-style-name="Normal">
      <style:paragraph-properties/>
    </style:style>
    <style:style style:name="T9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99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Cell3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00" style:family="paragraph" style:parent-style-name="Normal">
      <style:paragraph-properties/>
    </style:style>
    <style:style style:name="T10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0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0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0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0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0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0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0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0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0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0_1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0_1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0_1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0_1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0_1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0_1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0_1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0_1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0_1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0_2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101" style:family="paragraph" style:parent-style-name="Normal">
      <style:paragraph-properties/>
      <style:text-properties fo:font-style="italic" style:font-style-asian="italic"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102" style:family="paragraph" style:parent-style-name="Normal">
      <style:paragraph-properties/>
    </style:style>
    <style:style style:name="T10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2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2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2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2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Row15" style:family="table-row">
      <style:table-row-properties style:min-row-height="3.598cm" style:use-optimal-row-height="false"/>
    </style:style>
    <style:style style:name="Cell4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03" style:family="paragraph" style:parent-style-name="Normal">
      <style:paragraph-properties/>
    </style:style>
    <style:style style:name="T10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4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04" style:family="paragraph" style:parent-style-name="Normal">
      <style:paragraph-properties/>
    </style:style>
    <style:style style:name="T10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T104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T104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T104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T104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T104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T104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T104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T104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T104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T104_1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T104_1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T104_1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T104_1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T104_1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P105" style:family="paragraph" style:parent-style-name="Normal">
      <style:paragraph-properties/>
      <style:text-properties fo:font-style="italic" style:font-style-asian="italic"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P106" style:family="paragraph" style:parent-style-name="Normal">
      <style:paragraph-properties/>
    </style:style>
    <style:style style:name="T10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6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6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6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6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6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6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6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6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6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6_1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6_1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6_13" style:family="text">
      <style:text-properties fo:font-style="italic" style:font-style-asian="italic" style:font-style-complex="italic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107" style:family="paragraph" style:parent-style-name="Normal">
      <style:paragraph-properties fo:text-indent="1.337cm" fo:margin-left="-1.588cm"/>
      <style:text-properties fo:font-weight="bold" style:font-weight-asian="bold"/>
    </style:style>
    <style:style style:name="P108" style:family="paragraph" style:parent-style-name="Normal">
      <style:paragraph-properties fo:text-indent="1.337cm" fo:margin-left="-1.588cm"/>
      <style:text-properties fo:background-color="#ffffff" fo:color="#d13438" style:text-underline-style="solid" style:text-underline-color="font-color"/>
    </style:style>
    <style:style style:name="P109" style:family="paragraph" style:parent-style-name="Normal"/>
    <style:style style:name="P110" style:family="paragraph" style:parent-style-name="Normal"/>
    <style:style style:name="T110_1" style:family="text"/>
  </office:automatic-styles>
  <office:body>
    <office:text>
      <text:p text:style-name="P1"><text:span text:style-name="T1_1">BUSINESS<text:s/>CASE<text:s/>ADDENDUM</text:span></text:p>
      <text:p text:style-name="P2"/>
      <text:p text:style-name="P3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4"><text:span text:style-name="T4_1">PROGRAMME<text:s/>TITLE</text:span></text:p>
          </table:table-cell>
          <table:table-cell table:style-name="Cell2" table:number-columns-spanned="3">
            <text:p text:style-name="P5"><text:span text:style-name="T5_1">Responding<text:s/>to<text:s/>the<text:s/>needs<text:s/>of<text:s/>Women<text:s/>and<text:s/>Children<text:s/>in<text:s/>Yemen<text:s/>301140</text:span></text:p>
          </table:table-cell>
          <table:covered-table-cell/>
          <table:covered-table-cell/>
        </table:table-row>
        <table:table-row table:style-name="Row2">
          <table:table-cell table:style-name="Cell3">
            <text:p text:style-name="P6"><text:span text:style-name="T6_1">Directorate/<text:s/>Post</text:span><text:span text:style-name="T6_2"> </text:span></text:p>
          </table:table-cell>
          <table:table-cell table:style-name="Cell4">
            <text:p text:style-name="P7"><text:span text:style-name="T7_1"> </text:span><text:span text:style-name="T7_2">Yemen</text:span></text:p>
          </table:table-cell>
          <table:table-cell table:style-name="Cell5">
            <text:p text:style-name="P8"><text:span text:style-name="T8_1">Contact<text:s/>name</text:span></text:p>
          </table:table-cell>
          <table:table-cell table:style-name="Cell6">
            <text:p text:style-name="P9"><text:span text:style-name="T9_1"> </text:span></text:p>
          </table:table-cell>
        </table:table-row>
        <table:table-row table:style-name="Row3">
          <table:table-cell table:style-name="Cell7">
            <text:p text:style-name="P10"><text:span text:style-name="T10_1">Original<text:s/>programme<text:s/>b</text:span><text:span text:style-name="T10_2">udget</text:span><text:span text:style-name="T10_3"> </text:span></text:p>
          </table:table-cell>
          <table:table-cell table:style-name="Cell8">
            <text:p text:style-name="P11"><text:span text:style-name="T11_1"> </text:span><text:span text:style-name="T11_2">£160,000,000</text:span></text:p>
          </table:table-cell>
          <table:table-cell table:style-name="Cell9">
            <text:p text:style-name="P12"><text:span text:style-name="T12_1">Country<text:s/>or<text:s/>region<text:s/>targeted</text:span><text:span text:style-name="T12_2"> </text:span></text:p>
          </table:table-cell>
          <table:table-cell table:style-name="Cell10">
            <text:p text:style-name="P13"><text:span text:style-name="T13_1">Yemen</text:span></text:p>
          </table:table-cell>
        </table:table-row>
        <table:table-row table:style-name="Row4">
          <table:table-cell table:style-name="Cell11">
            <text:p text:style-name="P14"><text:span text:style-name="T14_1">Cost<text:s/>extension<text:s/>value<text:s/>(if<text:s/>applicable)</text:span></text:p>
          </table:table-cell>
          <table:table-cell table:style-name="Cell12">
            <text:p text:style-name="P15"><text:span text:style-name="T15_1">£</text:span><text:span text:style-name="T15_2">6</text:span><text:span text:style-name="T15_3">0,000,000</text:span></text:p>
          </table:table-cell>
          <table:table-cell table:style-name="Cell13">
            <text:p text:style-name="P16"><text:span text:style-name="T16_1">Original<text:s/>BC<text:s/>approver<text:s/>(Minister,<text:s/>DG,<text:s/></text:span><text:span text:style-name="T16_2">HoM</text:span><text:span text:style-name="T16_3">,<text:s/>Director,<text:s/>Dep.<text:s/>Director)</text:span></text:p>
          </table:table-cell>
          <table:table-cell table:style-name="Cell14">
            <text:p text:style-name="P17"><text:span text:style-name="T17_1">Minister<text:s/>of<text:s/>State</text:span><text:span text:style-name="T17_2"><text:s/>for<text:s/>Development</text:span><text:span text:style-name="T17_3"><text:s/></text:span><text:span text:style-name="T17_4">and<text:s/>Minister<text:s/>of<text:s/>State<text:s/>for<text:s/>Middle<text:s/>East</text:span><text:span text:style-name="T17_5"><text:s/>(Dec<text:s/>2022)</text:span><text:span text:style-name="T17_6"><text:s/>a</text:span><text:span text:style-name="T17_7">nd<text:s/>HMT</text:span><text:span text:style-name="T17_8"><text:s/>(June<text:s/>2023)</text:span></text:p>
          </table:table-cell>
        </table:table-row>
        <table:table-row table:style-name="Row5">
          <table:table-cell table:style-name="Cell15">
            <text:p text:style-name="P18"><text:span text:style-name="T18_1">New<text:s/>increased<text:s/>or<text:s/>reduced<text:s/>programme<text:s/>budget<text:s/>(if<text:s/>applicable)</text:span></text:p>
          </table:table-cell>
          <table:table-cell table:style-name="Cell16">
            <text:p text:style-name="P19"><text:span text:style-name="T19_1">£</text:span><text:span text:style-name="T19_2">2</text:span><text:span text:style-name="T19_3">2</text:span><text:span text:style-name="T19_4">0</text:span><text:span text:style-name="T19_5">,000,000</text:span></text:p>
          </table:table-cell>
          <table:table-cell table:style-name="Cell17">
            <text:p text:style-name="P20"><text:span text:style-name="T20_1">Original<text:s/></text:span><text:span text:style-name="T20_2">programme</text:span><text:span text:style-name="T20_3"><text:s/>start<text:s/>and<text:s/>end<text:s/>dates</text:span></text:p>
          </table:table-cell>
          <table:table-cell table:style-name="Cell18">
            <text:p text:style-name="P21"><text:span text:style-name="T21_1">05/07/2023<text:s/></text:span><text:span text:style-name="T21_2">–</text:span><text:span text:style-name="T21_3"><text:s/></text:span><text:span text:style-name="T21_4">31/03/2027</text:span></text:p>
          </table:table-cell>
        </table:table-row>
        <table:table-row table:style-name="Row6">
          <table:table-cell table:style-name="Cell19">
            <text:p text:style-name="P22"><text:span text:style-name="T22_1">L</text:span><text:span text:style-name="T22_2">atest<text:s/>AR<text:s/></text:span><text:span text:style-name="T22_3">programme<text:s text:c="2"/>score</text:span><text:span text:style-name="T22_4"><text:s/></text:span></text:p>
          </table:table-cell>
          <table:table-cell table:style-name="Cell20">
            <text:p text:style-name="P23"><text:span text:style-name="T23_1">A+</text:span></text:p>
          </table:table-cell>
          <table:table-cell table:style-name="Cell21">
            <text:p text:style-name="P24"><text:span text:style-name="T24_1">New<text:s/></text:span><text:span text:style-name="T24_2">programme</text:span><text:span text:style-name="T24_3"><text:s/>end<text:s/>date<text:s/>(if<text:s/>applicable)</text:span></text:p>
          </table:table-cell>
          <table:table-cell table:style-name="Cell22">
            <text:p text:style-name="P25"><text:span text:style-name="T25_1">N/A</text:span></text:p>
          </table:table-cell>
        </table:table-row>
        <table:table-row table:style-name="Row7">
          <table:table-cell table:style-name="Cell23">
            <text:p text:style-name="P26"/>
          </table:table-cell>
          <table:table-cell table:style-name="Cell24">
            <text:p text:style-name="P27"/>
          </table:table-cell>
          <table:table-cell table:style-name="Cell25">
            <text:p text:style-name="P28"><text:span text:style-name="T28_1">Programme<text:s/>ID</text:span></text:p>
          </table:table-cell>
          <table:table-cell table:style-name="Cell26">
            <text:p text:style-name="P29"><text:span text:style-name="T29_1">301140</text:span></text:p>
          </table:table-cell>
        </table:table-row>
      </table:table>
      <text:p text:style-name="P30"/>
      <table:table table:style-name="Table2">
        <table:table-column table:style-name="Column5"/>
        <table:table-column table:style-name="Column6"/>
        <table:table-row table:style-name="Row8">
          <table:table-cell table:style-name="Cell27" table:number-columns-spanned="2">
            <text:p text:style-name="P31"><text:span text:style-name="T31_1">Detailed<text:s/>information </text:span><text:span text:style-name="T31_2"> </text:span></text:p>
          </table:table-cell>
          <table:covered-table-cell/>
        </table:table-row>
        <table:table-row table:style-name="Row9">
          <table:table-cell table:style-name="Cell28">
            <text:p text:style-name="P32"><text:span text:style-name="T32_1">Programme<text:s/>summary</text:span></text:p>
            <text:p text:style-name="P33"/>
          </table:table-cell>
          <table:table-cell table:style-name="Cell29">
            <text:p text:style-name="P34"><text:span text:style-name="T34_1">The<text:s/>Yemen<text:s/>Women<text:s/>and<text:s/>Children<text:s/>Programme<text:s/></text:span><text:span text:style-name="T34_2">provide</text:span><text:span text:style-name="T34_3">s</text:span><text:span text:style-name="T34_4"><text:s/>primary<text:s/>health<text:s/>care<text:s/>including<text:s/>nutrition,<text:s/>water<text:s/>hygiene<text:s/>and<text:s/>sanitation,<text:s/>and<text:s/>sexual<text:s/>and<text:s/>reproductive<text:s/>health<text:s/>services,<text:s/>to<text:s/>the<text:s/>most<text:s/>vulnerable<text:s/>in<text:s/>Yemen.<text:s/>The<text:s/>programme<text:s/>increase</text:span><text:span text:style-name="T34_5">s</text:span><text:span text:style-name="T34_6"><text:s/>protection<text:s/>for<text:s/>women<text:s/>and<text:s/>children<text:s/>through<text:s/>preventing<text:s/>and<text:s/>responding<text:s/>to<text:s/>gender-based<text:s/>violence,<text:s/>assisting<text:s/>and<text:s/>protecting<text:s/>people<text:s/>in<text:s/>conflict,<text:s/>and<text:s/>influencing<text:s/>respect<text:s/>for<text:s/>International<text:s/>Humanitarian<text:s/>Law.<text:s text:c="2"/>The<text:s/>programme<text:s/>deliver</text:span><text:span text:style-name="T34_7">s</text:span><text:span text:style-name="T34_8"><text:s/>against<text:s/>two<text:s/>outcomes:<text:s/></text:span></text:p>
            <text:p text:style-name="P35"><text:span text:style-name="T35_1"><text:s/>1.<text:s/>Reduce<text:s/>preventable<text:s/>disease<text:s/>and<text:s/>death<text:s/>in<text:s/>women<text:s/>and<text:s/>children<text:s text:c="2"/></text:span></text:p>
            <text:p text:style-name="P36"><text:span text:style-name="T36_1"><text:s/>2.<text:s/>Increase<text:s/>protection<text:s/>for<text:s/>women<text:s/>and<text:s/>children.<text:s/></text:span></text:p>
            <text:p text:style-name="P37"/>
            <text:p text:style-name="P38"><text:span text:style-name="T38_1">The<text:s/>Business<text:s/>Case<text:s/>was<text:s/>approved<text:s/>in<text:s/></text:span><text:span text:style-name="T38_2">December</text:span><text:span text:style-name="T38_3"><text:s/>2022<text:s/>by<text:s/>the<text:s/>then<text:s/></text:span><text:span text:style-name="T38_4">Minister<text:s/></text:span><text:span text:style-name="T38_5">for<text:s/>Development<text:s/>and<text:s/>Minister<text:s/>for<text:s/>the<text:s/>Middle<text:s/>East,</text:span><text:span text:style-name="T38_6"><text:s/>and<text:s/>by<text:s/>HMT<text:s/>in<text:s/></text:span><text:span text:style-name="T38_7">June<text:s/>2023</text:span><text:span text:style-name="T38_8">.<text:s/>At<text:s/>the<text:s/>time,<text:s/>there<text:s/>was<text:s/>only<text:s/>one<text:s/>condition</text:span><text:span text:style-name="T38_9">ality<text:s/>required<text:s/>by<text:s/>HMT,<text:s/></text:span><text:span text:style-name="T38_10">that<text:s/>the<text:s/>approval</text:span><text:span text:style-name="T38_11"><text:s/>was<text:s/>granted</text:span><text:span text:style-name="T38_12"><text:s/>‘</text:span><text:span text:style-name="T38_13">on<text:s/>the<text:s/>condition<text:s/>the<text:s/>£12m<text:s/></text:span><text:span text:style-name="T38_14">I</text:span><text:span text:style-name="T38_15">nternal<text:s/>Risk<text:s/>Facility<text:s/>(</text:span><text:span text:style-name="T38_16">IRF</text:span><text:span text:style-name="T38_17">)</text:span><text:span text:style-name="T38_18"><text:s/>component<text:s/>is<text:s/>only<text:s/>triggered<text:s/>in<text:s/>the<text:s/>event<text:s/>of<text:s/>increased<text:s/>severity<text:s/>or<text:s/>crisis<text:s/>in<text:s/>Yemen<text:s/>and<text:s/>is<text:s/>delivered<text:s/>within<text:s/>existing<text:s/>FCDO<text:s/>budgets.’<text:s/>In<text:s/>24/25</text:span><text:span text:style-name="T38_19"><text:s/>the<text:s/>£12m<text:s/></text:span><text:span text:style-name="T38_20">budget<text:s/>(previously<text:s/>covered<text:s/>by<text:s/>FCDO<text:s/>baseline<text:s/>IRF<text:s/>budget)<text:s/>was<text:s/>disbursed<text:s/>from<text:s/>the<text:s/>Yemen<text:s/>Office<text:s/>allocated<text:s/>budget<text:s/>instead</text:span><text:span text:style-name="T38_21"><text:s/>and<text:s/>therefore<text:s/>the<text:s/>condition<text:s/>no<text:s/>longer<text:s/>applied,<text:s/>this<text:s/>was<text:s/>confirmed<text:s/>with<text:s/>the<text:s/>HMT<text:s/>engagement<text:s/>team</text:span><text:span text:style-name="T38_22"><text:s/>in<text:s/>October<text:s/>2024.</text:span></text:p>
            <text:p text:style-name="P39"/>
            <text:p text:style-name="P40"><text:span text:style-name="T40_1">In<text:s/>the<text:s/>context<text:s/>of<text:s/>a<text:s/>declining<text:s/>dire<text:s/>humanitarian<text:s/>crisis<text:s/>across<text:s/>Yemen,<text:s/>FCDO,<text:s/>in<text:s/>partnership<text:s/>with<text:s/>the<text:s/>World<text:s/>Bank<text:s/>and<text:s/>GAVI,<text:s/>have<text:s/>protected<text:s/>Yemen’s<text:s/>basic<text:s/>health<text:s/>care<text:s/>system<text:s/>from<text:s/>widespread<text:s/>collapse.<text:s/></text:span></text:p>
            <text:p text:style-name="P41"><text:span text:style-name="T41_1">The<text:s/>Programme<text:s/>has<text:s/></text:span><text:span text:style-name="T41_2">delivered<text:s/>against<text:s/>the<text:s/>following</text:span><text:span text:style-name="T41_3"><text:s/>and<text:s/>in<text:s/>the<text:s/>last<text:s/>annual<text:s/>review<text:s/>(July<text:s/>2025</text:span><text:span text:style-name="T41_4">)</text:span><text:span text:style-name="T41_5"><text:s/>score</text:span><text:span text:style-name="T41_6">d</text:span><text:span text:style-name="T41_7"><text:s/>an<text:s/>A+</text:span><text:span text:style-name="T41_8">:</text:span></text:p>
            <text:list text:style-name="LS39" xml:id="list0">
              <text:list-item>
                <text:p text:style-name="P42"><text:span text:style-name="T42_1">M</text:span><text:span text:style-name="T42_2">et<text:s/>the<text:s/>ambition<text:s/>stated<text:s/>in<text:s/>the<text:s/>Programme<text:s/>Business<text:s/>Case<text:s/>to</text:span><text:span text:style-name="T42_3"><text:s/>provide<text:s/>services<text:s/>to<text:s/>over<text:s/></text:span><text:span text:style-name="T42_4">one</text:span><text:span text:style-name="T42_5"><text:s/>million<text:s/>women<text:s/>and<text:s/>children<text:s/>annually</text:span><text:span text:style-name="T42_6"><text:s/>through<text:s/></text:span><text:span text:style-name="T42_7">outpatient<text:s/>primary<text:s/>health<text:s/>care<text:s/>(PHC)<text:s/>consultations<text:s/>(amounting<text:s/>to<text:s/>approximately<text:s/>half<text:s/>of<text:s/>all<text:s/>PHC<text:s/>outpatient<text:s/>care<text:s/>in<text:s/>Yemen<text:s/>for<text:s/>this<text:s/>period)</text:span><text:span text:style-name="T42_8">.<text:s/></text:span></text:p>
              </text:list-item>
              <text:list-item>
                <text:p text:style-name="P43"><text:span text:style-name="T43_1">A</text:span><text:span text:style-name="T43_2">n<text:s/>average<text:s/>of<text:s/>87.3%<text:s/>cure<text:s/>rate<text:s/>for<text:s/>children<text:s/>with<text:s/>moderate<text:s/>and<text:s/>severe<text:s/>malnutrition<text:s/>was<text:s/>achieved,<text:s/></text:span></text:p>
              </text:list-item>
              <text:list-item>
                <text:p text:style-name="P44"><text:span text:style-name="T44_1">O</text:span><text:span text:style-name="T44_2">ver<text:s/>500<text:s/></text:span><text:span text:style-name="T44_3">Primary<text:s/>Health<text:s/>Care<text:s/></text:span><text:span text:style-name="T44_4">facilities</text:span><text:span text:style-name="T44_5"><text:s/>across<text:s/>the<text:s/>whole<text:s/>of<text:s/>Yemen</text:span><text:span text:style-name="T44_6"><text:s/>supported<text:s/></text:span><text:span text:style-name="T44_7">with<text:s/>a<text:s/>minimum<text:s/>service<text:s/>package<text:s/>to<text:s/>operate</text:span><text:span text:style-name="T44_8">.</text:span></text:p>
              </text:list-item>
              <text:list-item>
                <text:p text:style-name="P45"><text:span text:style-name="T45_1">Nearly</text:span><text:span text:style-name="T45_2"><text:s/>9,000<text:s/>people<text:s/>receiving<text:s/>Gender<text:s/>Based<text:s/>Violence<text:s/>(GBV)<text:s/>response<text:s/>services</text:span><text:span text:style-name="T45_3">.</text:span></text:p>
              </text:list-item>
              <text:list-item>
                <text:p text:style-name="P46"><text:span text:style-name="T46_1">40<text:s/>International<text:s/>Humanitarian<text:s/>Law<text:s/>training<text:s/>sessions<text:s/>were<text:s/>held<text:s/>or<text:s/>facilitated<text:s/>for<text:s/>parties<text:s/>to<text:s/>the<text:s/>conflict<text:s/>in<text:s/>both<text:s/>South<text:s/>and<text:s/>North<text:s/>Yemen.</text:span><text:span text:style-name="T46_2"><text:s/></text:span></text:p>
              </text:list-item>
            </text:list>
            <text:p text:style-name="P47"><text:span text:style-name="T47_1">The<text:s/>Programme’s<text:s/>efforts<text:s/>at<text:s/>system<text:s/>strengthening<text:s/></text:span><text:span text:style-name="T47_2">have</text:span><text:span text:style-name="T47_3"><text:s/>made<text:s/>some<text:s/>progress<text:s/>within<text:s/>the<text:s/>difficult<text:s/>context</text:span><text:span text:style-name="T47_4"><text:s/>with<text:s/></text:span><text:span text:style-name="T47_5">partners<text:s/>providing<text:s/>technical<text:s/>assistance<text:s/>to<text:s/></text:span><text:span text:style-name="T47_6">the<text:s/>Internationally<text:s/>Recognised<text:s/>Government’s</text:span><text:span text:style-name="T47_7"><text:s/></text:span><text:span text:style-name="T47_8">Ministry</text:span><text:span text:style-name="T47_9"><text:s/>of<text:s/></text:span><text:span text:style-name="T47_10">H</text:span><text:span text:style-name="T47_11">ealth<text:s/>to<text:s/>improve<text:s/>consistency<text:s/>in<text:s/>quality<text:s/>of<text:s/>care<text:s/>and<text:s/>data<text:s/>systems<text:s/>for<text:s/>monitoring,<text:s/>planning<text:s/>and<text:s/>implementation.<text:s/></text:span></text:p>
            <text:p text:style-name="P48"><text:span text:style-name="T48_1"><text:tab/></text:span></text:p>
            <text:p text:style-name="P49"><text:span text:style-name="T49_1">Lessons<text:s/>learnt<text:s/>include<text:s/>the<text:s/>benefit<text:s/>of<text:s/></text:span><text:span text:style-name="T49_2">maintaining<text:s/>an<text:s/>internal<text:s/></text:span><text:span text:style-name="T49_3">flexible</text:span><text:span text:style-name="T49_4"><text:s/>fund<text:s/></text:span><text:span text:style-name="T49_5">for<text:s/>emergency<text:s/>crise</text:span><text:span text:style-name="T49_6">s<text:s/>responses</text:span><text:span text:style-name="T49_7">,<text:s/></text:span><text:span text:style-name="T49_8">such<text:s/>as<text:s/>the<text:s/></text:span><text:span text:style-name="T49_9">cholera<text:s/></text:span><text:span text:style-name="T49_10">outbreak<text:s/></text:span><text:span text:style-name="T49_11">and<text:s/>flooding<text:s/></text:span><text:span text:style-name="T49_12">crises</text:span><text:span text:style-name="T49_13">.<text:s/>This<text:s/>fund<text:s/>has<text:s/>also<text:s/>allowed<text:s/>FCDO<text:s/>to<text:s/></text:span><text:span text:style-name="T49_14">leverage</text:span><text:span text:style-name="T49_15"><text:s/>co</text:span><text:span text:style-name="T49_16">-</text:span><text:span text:style-name="T49_17">funding<text:s/>from<text:s/>Gulf<text:s/>partners<text:s/>to</text:span><text:span text:style-name="T49_18"><text:s/></text:span><text:span text:style-name="T49_19">launch<text:s/>an<text:s/>emergency<text:s/>cholera<text:s/>programme</text:span><text:span text:style-name="T49_20"><text:s/></text:span><text:span text:style-name="T49_21">reallocate<text:s/>to<text:s/>tackle</text:span><text:span text:style-name="T49_22"><text:s/>malnutrition<text:s/></text:span><text:span text:style-name="T49_23">following</text:span><text:span text:style-name="T49_24"><text:s/>the</text:span><text:span text:style-name="T49_25"><text:s/></text:span><text:span text:style-name="T49_26">USAID<text:s/></text:span><text:span text:style-name="T49_27">withdrawal</text:span><text:span text:style-name="T49_28">.<text:s/></text:span><text:span text:style-name="T49_29"><text:s/></text:span></text:p>
          </table:table-cell>
        </table:table-row>
        <table:table-row table:style-name="Row10">
          <table:table-cell table:style-name="Cell30">
            <text:p text:style-name="P50"><text:span text:style-name="T50_1">Changes</text:span></text:p>
          </table:table-cell>
          <table:table-cell table:style-name="Cell31">
            <text:p text:style-name="P51"/>
            <text:p text:style-name="P52"><text:span text:style-name="T52_1">No<text:s/>amendments<text:s/>to<text:s/>the<text:s/></text:span><text:span text:style-name="T52_2">Business<text:s/>Case</text:span><text:span text:style-name="T52_3"><text:s/>have<text:s/>been<text:s/>made</text:span><text:span text:style-name="T52_4"><text:s/>previously</text:span><text:span text:style-name="T52_5">.</text:span></text:p>
            <text:p text:style-name="P53"/>
            <text:p text:style-name="P54"><text:span text:style-name="T54_1">The<text:s/></text:span><text:span text:style-name="T54_2">purpose<text:s/>of<text:s/>the<text:s/>cost<text:s/>extension<text:s/>is<text:s/>to<text:s/>allow<text:s/>for<text:s/>continued<text:s/>delivery<text:s/></text:span><text:span text:style-name="T54_3">of<text:s/>lifesaving<text:s/>aid</text:span><text:span text:style-name="T54_4"><text:s/></text:span><text:span text:style-name="T54_5">until<text:s/>the<text:s/>end<text:s/>of<text:s/>the<text:s/>Programme<text:s/>(March<text:s/>2027)</text:span><text:span text:style-name="T54_6"><text:s/>and<text:s/>full<text:s/>budget<text:s/>utilisation<text:s/>in<text:s/>25/26</text:span><text:span text:style-name="T54_7">.<text:s/></text:span><text:span text:style-name="T54_8">The<text:s/>Programme<text:s/>was<text:s/></text:span><text:span text:style-name="T54_9">originally</text:span><text:span text:style-name="T54_10"><text:s/></text:span><text:span text:style-name="T54_11">approved<text:s/>for<text:s/>£160M<text:s/></text:span><text:span text:style-name="T54_12">and<text:s/>is<text:s/>set<text:s/>to<text:s/>spend<text:s/>this<text:s/>by<text:s/></text:span><text:span text:style-name="T54_13">late</text:span><text:span text:style-name="T54_14"><text:s/>25/26</text:span><text:span text:style-name="T54_15"><text:s/></text:span><text:span text:style-name="T54_16">as<text:s/>a<text:s/>result<text:s/>of</text:span><text:span text:style-name="T54_17">:</text:span></text:p>
            <text:list text:style-name="LS40" xml:id="list5">
              <text:list-item>
                <text:p text:style-name="P55"><text:span text:style-name="T55_1">The<text:s/>business<text:s/>case<text:s/>was<text:s/>designed<text:s/>for<text:s/>around<text:s/>£30M<text:s/>allocation<text:s/>for<text:s/>each<text:s/>year,<text:s/>assuming<text:s/></text:span><text:span text:style-name="T55_2">a</text:span><text:span text:style-name="T55_3"><text:s/>£80M-£100M<text:s/>Yemen<text:s/>portfolio<text:s/>allocation.<text:s/>The<text:s/>Yemen<text:s/>annual<text:s/>budget<text:s/>allocation<text:s/>has<text:s/>exceeded<text:s/>the<text:s/>£100M<text:s/>allocation</text:span><text:span text:style-name="T55_4">,</text:span><text:span text:style-name="T55_5"><text:s/>allowing<text:s/>for<text:s/>higher<text:s/></text:span><text:span text:style-name="T55_6">allocation</text:span><text:span text:style-name="T55_7">s</text:span><text:span text:style-name="T55_8"><text:s/>to<text:s/>programmes<text:s/>across<text:s/>the<text:s/>portfolio<text:s/>(£139m<text:s/>in<text:s/>23/24<text:s/>and<text:s/>24/25).<text:s/></text:span></text:p>
              </text:list-item>
              <text:list-item>
                <text:p text:style-name="P56"><text:span text:style-name="T56_1">The<text:s/>political<text:s/>priorities<text:s/>within<text:s/>YON<text:s/>have<text:s/>evolved,<text:s/>with<text:s/>a<text:s/>key<text:s/>drive<text:s/>to<text:s/>strengthen<text:s/>delivery<text:s/>by<text:s/>the<text:s/>Government<text:s/>of<text:s/>Yemen.<text:s/>This<text:s/>has<text:s/>resulted<text:s/>in<text:s/>higher<text:s/>allocations<text:s/>to<text:s/>UNICEF’s<text:s/>health<text:s/>programme<text:s/>than<text:s/>was<text:s/>envisaged<text:s/>in<text:s/>the<text:s/>initial<text:s/>design.</text:span></text:p>
              </text:list-item>
              <text:list-item>
                <text:p text:style-name="P57"><text:span text:style-name="T57_1">Maintaining<text:s/>scale<text:s/>of<text:s/></text:span><text:span text:style-name="T57_2">lifesaving<text:s/></text:span><text:span text:style-name="T57_3">delivery<text:s/>through<text:s/>the<text:s/>primary<text:s/>healthcare<text:s/>system<text:s/>at<text:s/>a<text:s/>time<text:s/>when<text:s/>donors<text:s/>have<text:s/>reduced<text:s/>budgets<text:s/>(US)<text:s/>has<text:s/>been<text:s/>a<text:s/>priority<text:s/>with<text:s/>UNICEF’s<text:s/>allocation<text:s/>aligned<text:s/>to<text:s/>delivery<text:s/>through<text:s/>primary<text:s/>healthcare<text:s/>centres.<text:s text:c="2"/></text:span></text:p>
              </text:list-item>
            </text:list>
            <text:p text:style-name="P58"/>
            <text:p text:style-name="P59"><text:span text:style-name="T59_1">A<text:s/>£60m<text:s/>increase<text:s/>in<text:s/>total<text:s/>programme<text:s/>value<text:s/>is<text:s/>sought<text:s/>to:</text:span></text:p>
            <text:p text:style-name="P60"/>
            <text:list text:style-name="LS43" xml:id="list8">
              <text:list-item>
                <text:p text:style-name="P61"><text:span text:style-name="T61_1">Allow<text:s/>for<text:s/>continued<text:s/>delivery<text:s/>in<text:s/>26/27,<text:s/>dependent<text:s/>on<text:s/>budget<text:s/>allocation.<text:s/>Whilst<text:s/>the<text:s/>allocation<text:s/>for<text:s/>26/27<text:s/>is<text:s/>not<text:s/>yet<text:s/>finalised,<text:s/>FCDO<text:s/>Yemen<text:s/>has<text:s/>a<text:s/>tentative<text:s/>budget<text:s/>of<text:s/>£73.74m<text:s/>with<text:s/>a<text:s/>proposed<text:s/>allocation<text:s/>of<text:s/>between<text:s/>£30-43.2m<text:s/>to<text:s/>this<text:s/>Programme.<text:s/>Actual<text:s/>funding<text:s/>for<text:s/>26/27<text:s/>to<text:s/>this<text:s/>programme<text:s/>will<text:s/>not<text:s/>be<text:s/>confirmed<text:s/>until<text:s/>ministers<text:s/>have<text:s/>approved<text:s/>the<text:s/>ODA<text:s/>return.<text:s/>This<text:s/>submission<text:s/>will<text:s/>allow<text:s/>for<text:s/>the<text:s/>headroom<text:s/>pending<text:s/>the<text:s/>actual<text:s/>allocation<text:s/>once<text:s/>confirmed<text:s/>through<text:s/>the<text:s/>country<text:s/>business<text:s/>plan.</text:span></text:p>
              </text:list-item>
            </text:list>
            <text:p text:style-name="P62"/>
            <text:list text:style-name="LS43" xml:id="list9" text:continue-list="list8">
              <text:list-item>
                <text:p text:style-name="P63"><text:span text:style-name="T63_1">Allow<text:s/>for<text:s/>emergency<text:s/>response<text:s/></text:span><text:span text:style-name="T63_2">to<text:s/>shocks</text:span><text:span text:style-name="T63_3"><text:s/>in<text:s/></text:span><text:span text:style-name="T63_4">Yemen<text:s/></text:span><text:span text:style-name="T63_5">and<text:s/>underspend<text:s/>absorption<text:s/>in<text:s/>25/26.</text:span><text:span text:style-name="T63_6"><text:s/></text:span><text:span text:style-name="T63_7">I</text:span><text:span text:style-name="T63_8">n<text:s/>previous<text:s/>years,<text:s/>the<text:s/>Programme<text:s/>has<text:s/>absorbed<text:s/>underspend<text:s/>from<text:s/>across<text:s/>the<text:s/>Yemen<text:s/>portfolio,<text:s/>as<text:s/>the<text:s/>Women<text:s/>and<text:s/>Children<text:s/>partners<text:s/>are<text:s/>able<text:s/>to<text:s/>spend<text:s/>rapidly<text:s/>to<text:s/>meet<text:s/>FCDO<text:s/>ODA<text:s/>and<text:s/>financial<text:s/>year<text:s/>targets.<text:s/>In<text:s/>previous<text:s/>years<text:s/>this<text:s/>has<text:s/>been<text:s/>used<text:s/>to<text:s/>respond<text:s/>to<text:s/>cholera<text:s/>outbreaks<text:s/>and<text:s/>impacts<text:s/>of<text:s/>flooding.<text:s/></text:span><text:span text:style-name="T63_9">With<text:s/>increasing<text:s/>humanitarian<text:s/>need,<text:s/>this<text:s/>emergency<text:s/>response<text:s/>ability<text:s/>remains<text:s/></text:span><text:span text:style-name="T63_10">critical</text:span><text:span text:style-name="T63_11">.<text:s/></text:span><text:span text:style-name="T63_12">It<text:s/>is<text:s/>anticipated<text:s/>a<text:s/>maximum<text:s/>of<text:s/>£20m<text:s/>in<text:s/>25/26,<text:s/>which<text:s/>could<text:s/>also<text:s/>offset<text:s/>the<text:s/>impact<text:s/>of<text:s/>reductions<text:s/>in<text:s/>26/27<text:s/>as<text:s/>some<text:s/>partners<text:s/>operate<text:s/>in<text:s/>calendar<text:s/>years.</text:span></text:p>
              </text:list-item>
            </text:list>
            <text:p text:style-name="P64"/>
            <text:list text:style-name="LS43" xml:id="list10" text:continue-list="list8">
              <text:list-item>
                <text:p text:style-name="P65"><text:span text:style-name="T65_1">Enable<text:s/></text:span><text:span text:style-name="T65_2">FCDO<text:s/>to<text:s/>leverage<text:s/>Gulf<text:s/>donor<text:s/></text:span><text:span text:style-name="T65_3">funding<text:s/>to<text:s/>Yemen.<text:s/></text:span><text:span text:style-name="T65_4">The<text:s/>programme<text:s/>has<text:s/>leveraged<text:s/>Kuwait<text:s/>Fund,<text:s/></text:span><text:span text:style-name="T65_5">KSrelief</text:span><text:span text:style-name="T65_6"><text:s/>funding<text:s/>and<text:s/>is<text:s/>on<text:s/>course<text:s/>to<text:s/></text:span><text:span text:style-name="T65_7">deliver<text:s/>a<text:s/>joint<text:s/>project<text:s/>with<text:s/>the<text:s/>Qatar<text:s/>Fund<text:s/>for<text:s/>Development<text:s/>this<text:s/>year,<text:s/>along<text:s/>with<text:s/>a<text:s/>second<text:s/></text:span><text:span text:style-name="T65_8">KSrelief</text:span><text:span text:style-name="T65_9"><text:s/>joint<text:s/></text:span><text:span text:style-name="T65_10">project.<text:s/>Much<text:s/>of<text:s/>this<text:s/>is<text:s/>new<text:s/>money,<text:s/>previously<text:s/>unallocated<text:s/>to<text:s/>Yemen.<text:s/>Using<text:s/>the<text:s/>joint<text:s/>projects<text:s/>as<text:s/>a<text:s/>baseline<text:s/>has</text:span><text:span text:style-name="T65_11"><text:s/>built<text:s/>trust<text:s/>and</text:span><text:span text:style-name="T65_12"><text:s/>brought<text:s/>gulf<text:s/>donors<text:s/></text:span><text:span text:style-name="T65_13">more<text:s/>into<text:s/>the<text:s/>coordination<text:s/>system<text:s/>and<text:s/>enabled<text:s/>strategic<text:s/>discussions,<text:s/>such<text:s/>as<text:s/>co-hosting<text:s/>a<text:s/>Health<text:s/>Summit<text:s/></text:span><text:span text:style-name="T65_14">scheduled<text:s/>for<text:s/>October<text:s/>2025</text:span><text:span text:style-name="T65_15">,<text:s/>with<text:s/>the</text:span><text:span text:style-name="T65_16"><text:s/></text:span><text:span text:style-name="T65_17">Yemen<text:s/>Minist</text:span><text:span text:style-name="T65_18">ry<text:s/>of<text:s/>Health<text:s/>and<text:s/>the<text:s/>Saudi<text:s/>Development<text:s/>and<text:s/>Reconstruction<text:s/>Program<text:s/>for<text:s/>Yemen.</text:span></text:p>
              </text:list-item>
            </text:list>
            <text:p text:style-name="P66"/>
            <text:p text:style-name="P67"><text:span text:style-name="T67_1"><text:s/></text:span></text:p>
            <text:p text:style-name="P68"><text:span text:style-name="T68_1">There<text:s/>is<text:s/>no<text:s/>change<text:s/>in<text:s/>the<text:s/>original<text:s/>business<text:s/>case<text:s/>and<text:s/>programme</text:span><text:span text:style-name="T68_2">,</text:span><text:span text:style-name="T68_3"><text:s/></text:span><text:span text:style-name="T68_4">w</text:span><text:span text:style-name="T68_5">hich<text:s/>will<text:s/>continue<text:s/>to<text:s/>prioritise<text:s/>delivering<text:s/>basic<text:s/>health<text:s/>(through<text:s/>primary<text:s/>healthcare<text:s/>facilities)<text:s/>and<text:s/>protection<text:s/>services<text:s/>to<text:s/>women<text:s/>and<text:s/>children.<text:s/>The<text:s/>Theory<text:s/>of<text:s/>Change<text:s/>remains<text:s/>unchanged,<text:s/>with<text:s/>evidence<text:s/>continuing<text:s/>to<text:s/>support<text:s/>the<text:s/>pathways<text:s/>including<text:s/>the<text:s/>results<text:s/>achieved<text:s/>over</text:span><text:span text:style-name="T68_6"><text:s/>the<text:s/>first</text:span><text:span text:style-name="T68_7"><text:s/>two<text:s/>years<text:s/>of<text:s/>the<text:s/>Programme</text:span><text:span text:style-name="T68_8"><text:s/>compared<text:s/>to<text:s/>the<text:s/>Business<text:s/>Case</text:span><text:span text:style-name="T68_9">.<text:s/>These<text:s/>are<text:s/>expected<text:s/>to<text:s/>go<text:s/>beyond<text:s/>what<text:s/>was</text:span><text:span text:style-name="T68_10"><text:s/>anticipated</text:span><text:span text:style-name="T68_11"><text:s/></text:span><text:span text:style-name="T68_12">because</text:span><text:span text:style-name="T68_13"><text:s/>of<text:s/>the<text:s/>increased<text:s/></text:span><text:span text:style-name="T68_14">country<text:s/></text:span><text:span text:style-name="T68_15">budget<text:s/></text:span><text:span text:style-name="T68_16">allocat</text:span><text:span text:style-name="T68_17">ions</text:span><text:span text:style-name="T68_18"><text:s/></text:span><text:span text:style-name="T68_19">with<text:s/>the<text:s/></text:span><text:span text:style-name="T68_20">additional<text:s/>budget<text:s/></text:span><text:span text:style-name="T68_21">allowing<text:s/></text:span><text:span text:style-name="T68_22">for<text:s/>a<text:s/>further<text:s/>year<text:s/>of<text:s/>delivery</text:span><text:span text:style-name="T68_23">.<text:s/>The<text:s/>results<text:s/>for<text:s/>26/27<text:s/>will<text:s/>depend<text:s/>on<text:s/>the<text:s/>actual<text:s/>allocation<text:s/>to<text:s/>the<text:s/>Programme<text:s/>but<text:s/></text:span><text:span text:style-name="T68_24">a<text:s/>priority<text:s/>will<text:s/>be<text:s/>to<text:s/>maintain<text:s/>5</text:span><text:span text:style-name="T68_25">34</text:span><text:span text:style-name="T68_26"><text:s/>primary<text:s/>healthcare<text:s/>facilities<text:s/>with<text:s/>the<text:s/>minimum<text:s/>service<text:s/>package<text:s/>to<text:s/>reach<text:s/>the<text:s/>most<text:s/>in<text:s/>need</text:span><text:span text:style-name="T68_27">.<text:s/>The<text:s/>Business<text:s/>Case<text:s/>envisaged</text:span><text:span text:style-name="T68_28"><text:s/>(compared<text:s/>to<text:s/>achievement)</text:span><text:span text:style-name="T68_29">:</text:span></text:p>
            <text:list text:style-name="LS39" xml:id="list11">
              <text:list-item>
                <text:p text:style-name="P69"><text:span text:style-name="T69_1">70,000<text:s/>children<text:s/>under<text:s/>5<text:s/>receive<text:s/>treatment<text:s/>for<text:s/>severe<text:s/>and<text:s/></text:span><text:span text:style-name="T69_2">acute</text:span><text:span text:style-name="T69_3"><text:s/>malnutrition</text:span><text:span text:style-name="T69_4">.</text:span><text:span text:style-name="T69_5"><text:s/></text:span><text:span text:style-name="T69_6">By<text:s/>March<text:s/>2025<text:s/></text:span><text:span text:style-name="T69_7">the<text:s/>Programme<text:s/>treated<text:s/></text:span><text:span text:style-name="T69_8">67,040<text:s/>children<text:s/>and<text:s/>is<text:s/>on<text:s/>track<text:s/>to<text:s/></text:span><text:span text:style-name="T69_9">overachieve</text:span><text:span text:style-name="T69_10"><text:s/>this<text:s/>target<text:s/>by<text:s/>the<text:s/>end<text:s/>of<text:s/>25/26</text:span><text:span text:style-name="T69_11">,<text:s/>a<text:s/>year<text:s/>ahead<text:s/>of<text:s/>schedule.</text:span><text:span text:style-name="T69_12"><text:s/></text:span></text:p>
              </text:list-item>
              <text:list-item>
                <text:p text:style-name="P70"><text:span text:style-name="T70_1">940,000<text:s/>women<text:s/>and<text:s/>children<text:s/>receive<text:s/></text:span><text:span text:style-name="T70_2">primary<text:s/>healthcare</text:span><text:span text:style-name="T70_3">.<text:s/></text:span><text:span text:style-name="T70_4">In<text:s/>24/25<text:s/>716,983<text:s/>women<text:s/>and<text:s/>children<text:s/>received<text:s/>primary<text:s/>healthcare<text:s/>and<text:s/>is<text:s/>on<text:s/>track<text:s/>to<text:s/>overachieve<text:s/>this<text:s/>target<text:s/>by<text:s/>the<text:s/>end<text:s/>of<text:s/>25/26</text:span><text:span text:style-name="T70_5">,<text:s/>a<text:s/>year<text:s/>ahead<text:s/>of<text:s/>schedule.</text:span><text:span text:style-name="T70_6"><text:s/></text:span></text:p>
              </text:list-item>
              <text:list-item>
                <text:p text:style-name="P71"><text:span text:style-name="T71_1">500<text:s/>health<text:s/>facilities<text:s/>provide<text:s/>reproductive<text:s/>and<text:s/>sexual<text:s/>health<text:s/>services.</text:span><text:span text:style-name="T71_2"><text:s/>In<text:s/>24/25<text:s/>7</text:span><text:span text:style-name="T71_3">16<text:s/>healthcare<text:s/>facilities<text:s/>provided<text:s/>these<text:s/>services.<text:s/></text:span><text:span text:style-name="T71_4">In<text:s/>25/26<text:s/>this<text:s/>reduces<text:s/>to<text:s/></text:span><text:span text:style-name="T71_5">around<text:s/>550<text:s/>facilities<text:s/>due<text:s/>to<text:s/></text:span><text:span text:style-name="T71_6">re</text:span><text:span text:style-name="T71_7">-prioritisation<text:s/>to<text:s/>fill<text:s/>lifesaving<text:s/>gaps<text:s/>left<text:s/>by<text:s/>US<text:s/>funding</text:span><text:span text:style-name="T71_8"><text:s/>cuts</text:span><text:span text:style-name="T71_9">.</text:span><text:span text:style-name="T71_10"><text:s/></text:span></text:p>
              </text:list-item>
              <text:list-item>
                <text:p text:style-name="P72"><text:span text:style-name="T72_1">Train<text:s/>healthcare<text:s/>and<text:s/>social<text:s/>workers<text:s/>in<text:s/>communities<text:s/>to<text:s/>support<text:s/>survivors<text:s/>of<text:s/>sexual<text:s/></text:span><text:span text:style-name="T72_2">violence</text:span><text:span text:style-name="T72_3"><text:s/></text:span><text:span text:style-name="T72_4">and<text:s/>safe<text:s/>spaces<text:s/>of<text:s/>women<text:s/>and<text:s/>children.<text:s/></text:span><text:span text:style-name="T72_5">By<text:s/>March<text:s/>2025</text:span><text:span text:style-name="T72_6"><text:s/></text:span><text:span text:style-name="T72_7">108,816<text:s/></text:span><text:span text:style-name="T72_8">people<text:s/>had<text:s/>received<text:s/>community<text:s/>based<text:s/>mental<text:s/>health<text:s/>and<text:s/>psychosocial<text:s/>support<text:s/>services</text:span><text:span text:style-name="T72_9"><text:s/>and</text:span><text:span text:style-name="T72_10"><text:s/>1</text:span><text:span text:style-name="T72_11">4,769</text:span><text:span text:style-name="T72_12"><text:s/></text:span><text:span text:style-name="T72_13">survivors<text:s/>had<text:s/>received<text:s/>child<text:s/>protection<text:s/>and<text:s/>GBV<text:s/>response<text:s/>services.<text:s/></text:span></text:p>
              </text:list-item>
            </text:list>
            <text:p text:style-name="P73"/>
            <text:p text:style-name="P74"><text:span text:style-name="T74_1">The<text:s/>Programme<text:s/>outcomes<text:s/>will<text:s/>not<text:s/>change</text:span><text:span text:style-name="T74_2">.</text:span></text:p>
            <text:p text:style-name="P75"><text:span text:style-name="T75_1">A<text:s/>key<text:s/>VFM<text:s/>success<text:s/>has<text:s/>been<text:s/>to</text:span><text:span text:style-name="T75_2"><text:s/>reduce<text:s/>a<text:s/>core<text:s/>cost<text:s/>of<text:s/>the<text:s/>Programme<text:s/>on<text:s/>incentive<text:s/>payments<text:s/>to<text:s/>health</text:span><text:span text:style-name="T75_3"><text:s/></text:span><text:span text:style-name="T75_4">work</text:span><text:span text:style-name="T75_5">er</text:span><text:span text:style-name="T75_6">s<text:s/>(given<text:s/>low<text:s/>and<text:s/>infrequent<text:s/>salary<text:s/>payments</text:span><text:span text:style-name="T75_7"><text:s/>by<text:s/>government</text:span><text:span text:style-name="T75_8">).<text:s/>At<text:s/>the<text:s/>beginning<text:s/>of<text:s/>the<text:s/>Programme<text:s/>incentive<text:s/>payments<text:s/></text:span><text:span text:style-name="T75_9">varied<text:s/>across<text:s/>the<text:s/></text:span><text:span text:style-name="T75_10">sector<text:s/>and<text:s/>were<text:s/>at<text:s/>unsustainable<text:s/>levels</text:span><text:span text:style-name="T75_11"><text:s/>for<text:s/>the<text:s/>government<text:s/>to<text:s/>take<text:s/>over</text:span><text:span text:style-name="T75_12">.<text:s/>The</text:span><text:span text:style-name="T75_13"><text:s/>Programme</text:span><text:span text:style-name="T75_14"><text:s/>has<text:s/></text:span><text:span text:style-name="T75_15">coordinated<text:s/></text:span><text:span text:style-name="T75_16">an<text:s/>aligned<text:s/>and<text:s/>reduced<text:s/>incentive<text:s/>payment<text:s/>structure<text:s/>to<text:s/>ensure<text:s/>that<text:s/>in<text:s/>the<text:s/>long<text:s/>term<text:s/>the<text:s/>ministries<text:s/>of<text:s/>health<text:s/>are<text:s/>able<text:s/>to<text:s/>continue<text:s/>payments<text:s/>at<text:s/>sustainable<text:s/>levels.<text:s/>This<text:s/>has<text:s/>reduced<text:s/>a<text:s/></text:span><text:span text:style-name="T75_17">core</text:span><text:span text:style-name="T75_18"><text:s/>cost<text:s/>driver</text:span><text:span text:style-name="T75_19"><text:s/></text:span><text:span text:style-name="T75_20">since<text:s/>the<text:s/>onset<text:s/>of<text:s/>the<text:s/></text:span><text:span text:style-name="T75_21">Business</text:span><text:span text:style-name="T75_22"><text:s/>Case<text:s/>in</text:span><text:span text:style-name="T75_23"><text:s/>2023</text:span><text:span text:style-name="T75_24">.<text:s/></text:span></text:p>
            <text:p text:style-name="P76"/>
            <text:p text:style-name="P77"><text:span text:style-name="T77_1">F</text:span><text:span text:style-name="T77_2">und</text:span><text:span text:style-name="T77_3">ing</text:span><text:span text:style-name="T77_4"><text:s/>for<text:s/>this<text:s/>programme</text:span><text:span text:style-name="T77_5"><text:s/>will<text:s/></text:span><text:span text:style-name="T77_6">depend<text:s/>on</text:span><text:span text:style-name="T77_7"><text:s/>the<text:s/></text:span><text:span text:style-name="T77_8">final</text:span><text:span text:style-name="T77_9"><text:s/></text:span><text:span text:style-name="T77_10">ODA<text:s/></text:span><text:span text:style-name="T77_11">allocation<text:s/>for<text:s/>26/</text:span><text:span text:style-name="T77_12">27<text:s/>to<text:s/>Yemen</text:span><text:span text:style-name="T77_13">,<text:s/>which<text:s/>currently</text:span><text:span text:style-name="T77_14"><text:s/></text:span><text:span text:style-name="T77_15">plans<text:s/>for<text:s/>funds<text:s/>to<text:s/>be<text:s/></text:span><text:span text:style-name="T77_16">allocat</text:span><text:span text:style-name="T77_17">ed</text:span><text:span text:style-name="T77_18"><text:s/>to<text:s/>this<text:s/>programme.<text:s/>If<text:s/></text:span><text:span text:style-name="T77_19">we<text:s/>did<text:s/>not<text:s/>receive<text:s/>approval</text:span><text:span text:style-name="T77_20">,<text:s/></text:span><text:span text:style-name="T77_21">this<text:s/></text:span><text:span text:style-name="T77_22">budget</text:span><text:span text:style-name="T77_23"><text:s/>would<text:s/>be<text:s/>spent<text:s/>through<text:s/>the<text:s/>two<text:s/>other<text:s/>programmes<text:s/>in<text:s/>the<text:s/>portfolio</text:span><text:span text:style-name="T77_24"><text:s/></text:span><text:span text:style-name="T77_25">(food<text:s/>security,<text:s/>livelihoods<text:s/>and<text:s/></text:span><text:span text:style-name="T77_26">economic<text:s/></text:span><text:span text:style-name="T77_27">institutional<text:s/>system<text:s/>strengthening</text:span><text:span text:style-name="T77_28">)</text:span><text:span text:style-name="T77_29">.<text:s/></text:span><text:span text:style-name="T77_30">A</text:span><text:span text:style-name="T77_31"><text:s/>successor<text:s/>programme<text:s/>w</text:span><text:span text:style-name="T77_32">ill</text:span><text:span text:style-name="T77_33"><text:s/>be<text:s/>designed</text:span><text:span text:style-name="T77_34"><text:s/>but<text:s/>this<text:s/>will<text:s/></text:span><text:span text:style-name="T77_35">not<text:s/></text:span><text:span text:style-name="T77_36">be<text:s/>in<text:s/>place<text:s/>until<text:s/></text:span><text:span text:style-name="T77_37">April</text:span><text:span text:style-name="T77_38"><text:s/>202</text:span><text:span text:style-name="T77_39">7</text:span><text:span text:style-name="T77_40"><text:s/>meaning<text:s/>there<text:s/>would<text:s/>be<text:s/>a<text:s/>huge<text:s/>gap<text:s/>in</text:span><text:span text:style-name="T77_41"><text:s/>basic<text:s/>health<text:s/>and<text:s/>protection<text:s/>services<text:s/>for<text:s/>a<text:s/>million<text:s/>vulnerable<text:s/>women<text:s/>and<text:s/>children<text:s/>and<text:s/>the<text:s/>likely<text:s/>closure<text:s/>of<text:s/>over<text:s/>500<text:s/>healthcare<text:s/>facilities</text:span><text:span text:style-name="T77_42">.<text:s/>Furthermore,<text:s/></text:span><text:span text:style-name="T77_43">there<text:s/>would<text:s/>be<text:s/>a</text:span><text:span text:style-name="T77_44"><text:s/>lack<text:s/>of<text:s/>access<text:s/>to<text:s/>lifesaving<text:s/></text:span><text:span text:style-name="T77_45">multi-sector<text:s/></text:span><text:span text:style-name="T77_46">interventions<text:s/>by<text:s/>those<text:s/>living<text:s/>close<text:s/>to<text:s/>frontlines<text:s/>who<text:s/>continue<text:s/>to<text:s/>be<text:s/>directly<text:s/>impacted<text:s/>by<text:s/>the<text:s/>conflict</text:span><text:span text:style-name="T77_47">,<text:s/>through<text:s/>regular<text:s/>displacements<text:s/>and<text:s/></text:span><text:span text:style-name="T77_48">continued<text:s/>lack<text:s/>of<text:s/>government<text:s/>services</text:span><text:span text:style-name="T77_49">.<text:s/></text:span><text:span text:style-name="T77_50">In<text:s/>this<text:s/>scenario,<text:s/>the<text:s/></text:span><text:span text:style-name="T77_51">Yemen<text:s/>humanitarian<text:s/>portfolio<text:s/>would<text:s/>not<text:s/>reflect<text:s/>the<text:s/>UK’s<text:s/>strategic<text:s/>approach<text:s/>to<text:s/>humanitarian<text:s/>responses</text:span><text:span text:style-name="T77_52"><text:s/>outlined<text:s/>in<text:s/>the<text:s/>Humanitarian<text:s/>Framework</text:span><text:span text:style-name="T77_53"><text:s/>and<text:s/>International<text:s/>Development<text:s/>Strategy</text:span><text:span text:style-name="T77_54">.<text:s/>It<text:s/>would<text:s/>focus<text:s/>on<text:s/>reducing<text:s/>food<text:s/>insecurity,<text:s/>but<text:s/>largely<text:s/>abandon<text:s/>those<text:s/>already<text:s/>impacted<text:s/>by<text:s/>food<text:s/>security</text:span><text:span text:style-name="T77_55"><text:s/>who<text:s/>need<text:s/>a<text:s/>nutrition<text:s/>or<text:s/>health<text:s/>intervention,<text:s/>along<text:s/>with<text:s/>women<text:s/>and<text:s/>girls<text:s/>facing<text:s/>GBV<text:s/>risks<text:s/>and<text:s/></text:span><text:span text:style-name="T77_56">those<text:s/>who<text:s/>need<text:s/>protection<text:s/>from<text:s/>the<text:s/>continuing<text:s/>armed<text:s/>conflict<text:s/>in<text:s/>Yemen.</text:span></text:p>
            <text:p text:style-name="P78"/>
            <text:p text:style-name="P79"><text:span text:style-name="T79_1">The<text:s/>Programme<text:s/>would<text:s/>need<text:s/>to<text:s/>finish<text:s/>a<text:s/>year<text:s/>ahead<text:s/>of<text:s/>its<text:s/>intended<text:s/>end<text:s/>date</text:span><text:span text:style-name="T79_2">.<text:s/></text:span><text:span text:style-name="T79_3">Current<text:s/>h</text:span><text:span text:style-name="T79_4">umanitarian</text:span><text:span text:style-name="T79_5"><text:s/>programm</text:span><text:span text:style-name="T79_6">es<text:s/>i</text:span><text:span text:style-name="T79_7">n<text:s/>Yemen<text:s/></text:span><text:span text:style-name="T79_8">are</text:span><text:span text:style-name="T79_9"><text:s/>d</text:span><text:span text:style-name="T79_10">ue<text:s/>to<text:s/>finish</text:span><text:span text:style-name="T79_11"><text:s/>in</text:span><text:span text:style-name="T79_12"><text:s/>Dec<text:s/>2026-March<text:s/>2027</text:span><text:span text:style-name="T79_13">.<text:s/>P</text:span><text:span text:style-name="T79_14">lanning<text:s/>for<text:s/></text:span><text:span text:style-name="T79_15">subsequent</text:span><text:span text:style-name="T79_16"><text:s/>programming<text:s/>is<text:s/>ongoing</text:span><text:span text:style-name="T79_17"><text:s/>and</text:span><text:span text:style-name="T79_18"><text:s/>linked<text:s/>to<text:s/>the<text:s/>spending<text:s/>review<text:s/>but<text:s/></text:span><text:span text:style-name="T79_19">business<text:s/>cases<text:s/>have<text:s/>not<text:s/>been<text:s/>developed<text:s/>given<text:s/>an<text:s/>anticipated<text:s/>year<text:s/>lead<text:s/>in<text:s/>time</text:span><text:span text:style-name="T79_20">.</text:span><text:span text:style-name="T79_21"><text:s/>This<text:s/>would<text:s/>therefore<text:s/>leave<text:s/>a<text:s/>gap</text:span><text:span text:style-name="T79_22"><text:s/>of<text:s/>lifesaving<text:s/>services</text:span><text:span text:style-name="T79_23"><text:s/>in<text:s/>Yemen</text:span><text:span text:style-name="T79_24">,<text:s/>particularly<text:s/>primary<text:s/>healthcare<text:s/>(5</text:span><text:span text:style-name="T79_25">34</text:span><text:span text:style-name="T79_26"><text:s/>facilities<text:s/>funded<text:s/>under<text:s/>this<text:s/>programme<text:s/>in<text:s/>25/26)<text:s/>to<text:s/></text:span><text:span text:style-name="T79_27">over<text:s/>one<text:s/>million<text:s/></text:span><text:span text:style-name="T79_28">vulnerable<text:s/>p</text:span><text:span text:style-name="T79_29">eople,</text:span><text:span text:style-name="T79_30"><text:s/>as<text:s/>well<text:s/>as<text:s/>malnutrition<text:s/>treatment<text:s/>for<text:s/></text:span><text:span text:style-name="T79_31">over<text:s/>60,000<text:s/></text:span><text:span text:style-name="T79_32">children.<text:s/></text:span><text:span text:style-name="T79_33">With<text:s/>worsening<text:s/>food<text:s/>insecurity<text:s/>(IPC<text:s/>5</text:span><text:span text:style-name="T79_34"><text:s/>food<text:s/>insecurity)<text:s/>in<text:s/>parts<text:s/>of<text:s/>Yemen,<text:s/>child<text:s/>mortality<text:s/>will<text:s/>increase<text:s/>substantially<text:s/>in<text:s/>the<text:s/>absence<text:s/>of<text:s/></text:span><text:span text:style-name="T79_35">integrated<text:s/>health<text:s/>and<text:s/>nutrition<text:s/>support.<text:s/></text:span><text:span text:style-name="T79_36">Furthermore,<text:s/>t</text:span><text:span text:style-name="T79_37">he<text:s/>UK<text:s/>has<text:s/>invested<text:s/>significant<text:s/>political<text:s/>capital<text:s/>in<text:s/>our<text:s/>support<text:s/>to<text:s/>the<text:s/>Yemen<text:s/>Ministry<text:s/>for<text:s/>Health<text:s/></text:span><text:span text:style-name="T79_38">and<text:s/>in<text:s/>partnering<text:s/>with<text:s/>other<text:s/>key<text:s/>donors<text:s/>such<text:s/>as<text:s/>the<text:s/>World<text:s/>Bank,<text:s/>GAVI,<text:s/></text:span><text:span text:style-name="T79_39">KSrelief</text:span><text:span text:style-name="T79_40"><text:s/>and<text:s/>QFFD</text:span><text:span text:style-name="T79_41">,<text:s/></text:span><text:span text:style-name="T79_42">and<text:s/>any<text:s/>sudden<text:s/>withdrawal<text:s/>would<text:s/>result<text:s/>in<text:s/>significant<text:s/>reputational<text:s/>damage<text:s/></text:span><text:span text:style-name="T79_43">to<text:s/>the<text:s/></text:span><text:span text:style-name="T79_44">UK<text:s/></text:span><text:span text:style-name="T79_45"><text:s/></text:span><text:span text:style-name="T79_46">and</text:span><text:span text:style-name="T79_47"><text:s/>harm<text:s/>other<text:s/>HMG<text:s/>equities<text:s/></text:span><text:span text:style-name="T79_48">in<text:s/>the<text:s/>region</text:span><text:span text:style-name="T79_49">.<text:s/></text:span></text:p>
          </table:table-cell>
        </table:table-row>
        <table:table-row table:style-name="Row11">
          <table:table-cell table:style-name="Cell32">
            <text:p text:style-name="P80"><text:span text:style-name="T80_1">Implementation</text:span></text:p>
          </table:table-cell>
          <table:table-cell table:style-name="Cell33">
            <text:p text:style-name="P81"><text:span text:style-name="T81_1">Upon<text:s/></text:span><text:span text:style-name="T81_2">confirmation<text:s/>of<text:s/>programme<text:s/>budget<text:s/>allocation<text:s/>for<text:s/>26/27<text:s/>prioritisation<text:s/>of<text:s/>activities<text:s/>will<text:s/>be<text:s/>agreed<text:s/>and<text:s/>partners<text:s/>will<text:s/>be<text:s/>informed<text:s/>of<text:s/>funding<text:s/>levels<text:s/>(likely<text:s/></text:span><text:span text:style-name="T81_3">in<text:s/>Q3</text:span><text:span text:style-name="T81_4">/4</text:span><text:span text:style-name="T81_5"><text:s/>of<text:s/>25/26<text:s/>pending<text:s/>ministerial<text:s/>approval<text:s/>of<text:s/>portfolio).<text:s/></text:span></text:p>
            <text:p text:style-name="P82"/>
            <text:p text:style-name="P83"><text:span text:style-name="T83_1">No<text:s/>changes<text:s/>are<text:s/>anticipated<text:s/>as<text:s/>agreements<text:s/>with<text:s/>partners<text:s/>are<text:s/></text:span><text:span text:style-name="T83_2">either<text:s/></text:span><text:span text:style-name="T83_3">annual<text:s/>(renewed<text:s/>each<text:s/>performance<text:s/>year)<text:s/></text:span><text:span text:style-name="T83_4">based<text:s/>on<text:s/>annual<text:s/>allocations,</text:span><text:span text:style-name="T83_5"><text:s/>or</text:span><text:span text:style-name="T83_6"><text:s/>multiyear<text:s/></text:span><text:span text:style-name="T83_7">with</text:span><text:span text:style-name="T83_8"><text:s/></text:span><text:span text:style-name="T83_9">annual<text:s/></text:span><text:span text:style-name="T83_10">allocations.<text:s/></text:span></text:p>
          </table:table-cell>
        </table:table-row>
        <table:table-row table:style-name="Row12">
          <table:table-cell table:style-name="Cell34">
            <text:p text:style-name="P84"><text:span text:style-name="T84_1">Budget</text:span></text:p>
          </table:table-cell>
          <table:table-cell table:style-name="Cell35">
            <text:p text:style-name="P85"><text:span text:style-name="T85_1">O</text:span><text:span text:style-name="T85_2">riginal<text:s/>budget</text:span><text:span text:style-name="T85_3">:<text:s/>£160,000,000</text:span><text:span text:style-name="T85_4"><text:s/></text:span></text:p>
            <text:list text:style-name="LS37" xml:id="list15">
              <text:list-item>
                <text:p text:style-name="P86"><text:span text:style-name="T86_1">total<text:s/>amount<text:s/>already<text:s/>spent</text:span><text:span text:style-name="T86_2">:<text:s/></text:span><text:span text:style-name="T86_3">£</text:span><text:span text:style-name="T86_4">152,147,133</text:span><text:span text:style-name="T86_5"><text:s/>(</text:span><text:span text:style-name="T86_6">January</text:span><text:span text:style-name="T86_7"><text:s/>202</text:span><text:span text:style-name="T86_8">6</text:span><text:span text:style-name="T86_9">)</text:span><text:span text:style-name="T86_10">,<text:s/>£160m<text:s/>forecast</text:span><text:span text:style-name="T86_11"><text:s/>within<text:s/>25/26.<text:s/></text:span><text:span text:style-name="T86_12"><text:s/></text:span></text:p>
              </text:list-item>
              <text:list-item>
                <text:p text:style-name="P87"><text:span text:style-name="T87_1">amount<text:s/>of<text:s/>cost<text:s/>extension</text:span><text:span text:style-name="T87_2">:<text:s/>£</text:span><text:span text:style-name="T87_3">6</text:span><text:span text:style-name="T87_4">0,000,000</text:span></text:p>
              </text:list-item>
              <text:list-item>
                <text:p text:style-name="P88"><text:span text:style-name="T88_1">revised<text:s/>total(s)</text:span><text:span text:style-name="T88_2">:<text:s/>£2</text:span><text:span text:style-name="T88_3">2</text:span><text:span text:style-name="T88_4">0,000,000</text:span></text:p>
              </text:list-item>
            </text:list>
            <text:p text:style-name="P89"/>
            <text:p text:style-name="P90"><text:span text:style-name="T90_1">From<text:s/>this<text:s/>cost<text:s/>extension<text:s/></text:span><text:span text:style-name="T90_2">up<text:s/>to<text:s/></text:span><text:span text:style-name="T90_3">£</text:span><text:span text:style-name="T90_4">7</text:span><text:span text:style-name="T90_5">m<text:s/>will<text:s/>be<text:s/>spent<text:s/>in<text:s/>25/26<text:s/>which<text:s/>is<text:s/>within<text:s/>the<text:s/>Yemen<text:s/>Office<text:s/>allocated<text:s/>budget.<text:s/></text:span><text:span text:style-name="T90_6">The<text:s/>26/27<text:s/>allocation<text:s/>to<text:s/>this<text:s/>programme<text:s/>is<text:s/>dependent<text:s/>on<text:s/>the<text:s/>spending<text:s/>review<text:s/>ODA<text:s/>outcome<text:s/>for<text:s/>26/27<text:s/>for<text:s/>Yemen</text:span><text:span text:style-name="T90_7">,<text:s/>this<text:s/>extension<text:s/>creates<text:s/>the<text:s/>headroom<text:s/>to<text:s/>deliver<text:s/>against<text:s/>the<text:s/>pending<text:s/>allocation.<text:s/></text:span><text:span text:style-name="T90_8"><text:s/></text:span></text:p>
            <text:p text:style-name="P91"/>
            <text:p text:style-name="P92"><text:span text:style-name="T92_1">Whilst<text:s/>the<text:s/>allocation<text:s/>for<text:s/>26/27<text:s/>is<text:s/>not<text:s/>finalised,<text:s/>FCDO<text:s/>Yemen<text:s/>has<text:s/>a<text:s/>tentative<text:s/>budget<text:s/>of<text:s/>£73.74m<text:s/>with<text:s/>a<text:s/>proposed<text:s/>allocation<text:s/>of<text:s/>between<text:s/>£30-43.2m<text:s/>to<text:s/>this<text:s/>Programme.<text:s/>Actual<text:s/>funding<text:s/>for<text:s/>26/27<text:s/>to<text:s/>this<text:s/>programme<text:s/>will<text:s/>not<text:s/>be<text:s/>confirmed<text:s/>until<text:s/>ministers<text:s/>have<text:s/>approved<text:s/>the<text:s/>ODA<text:s/>return.<text:s/></text:span></text:p>
          </table:table-cell>
        </table:table-row>
        <table:table-row table:style-name="Row13">
          <table:table-cell table:style-name="Cell36">
            <text:p text:style-name="P93"><text:span text:style-name="T93_1">Impact</text:span></text:p>
          </table:table-cell>
          <table:table-cell table:style-name="Cell37">
            <text:p text:style-name="P94"><text:span text:style-name="T94_1">Impact<text:s/>of<text:s/>cost/time<text:s/>extensions<text:s/>on<text:s/></text:span><text:span text:style-name="T94_2">VfM</text:span><text:span text:style-name="T94_3"><text:s/>(check<text:s/>relevant<text:s/>box):</text:span></text:p>
            <text:p text:style-name="P95"><text:span text:style-name="T95_1">☒</text:span><text:span text:style-name="T95_2"><text:s text:c="4"/>P</text:span><text:span text:style-name="T95_3">ositive<text:s/>impact<text:s/>–<text:s/>Business<text:s/>Case<text:s/>delivery<text:s/>ambition<text:s/>is<text:s/>being<text:s/>increased<text:s/>at<text:s/>the<text:s/>same<text:s/>time<text:s/>as<text:s/>the<text:s/>cost/time<text:s/>extension.</text:span></text:p>
            <text:p text:style-name="P96"><text:span text:style-name="T96_1">☐</text:span><text:span text:style-name="T96_2"><text:s text:c="4"/></text:span><text:span text:style-name="T96_3">No<text:s/>impact<text:s/>–<text:s/>no/negligible<text:s/>change<text:s/>to<text:s/>Business<text:s/>Case<text:s/>delivery<text:s/>ambition.</text:span></text:p>
            <text:p text:style-name="P97"><text:span text:style-name="T97_1">☐</text:span><text:span text:style-name="T97_2"><text:s text:c="4"/>Negative<text:s/>impact<text:s/>–<text:s/>decrease<text:s/>in<text:s/>Business<text:s/>Case<text:s/>delivery<text:s/>ambition.</text:span></text:p>
            <text:p text:style-name="P98"/>
          </table:table-cell>
        </table:table-row>
        <table:table-row table:style-name="Row14">
          <table:table-cell table:style-name="Cell38">
            <text:p text:style-name="P99"><text:span text:style-name="T99_1">R</text:span><text:span text:style-name="T99_2">isk</text:span></text:p>
          </table:table-cell>
          <table:table-cell table:style-name="Cell39">
            <text:p text:style-name="P100"><text:span text:style-name="T100_1">This<text:s/>cost<text:s/>extension<text:s/>does<text:s/>not<text:s/>change<text:s/>the<text:s/>risk<text:s/>profile<text:s/>of<text:s/>the<text:s/>Programme<text:s/></text:span><text:span text:style-name="T100_2">but<text:s/>mitigates<text:s/></text:span><text:span text:style-name="T100_3">the<text:s/></text:span><text:span text:style-name="T100_4">reputational<text:s/>and<text:s/>delivery<text:s/></text:span><text:span text:style-name="T100_5">risk</text:span><text:span text:style-name="T100_6">s</text:span><text:span text:style-name="T100_7"><text:s/>of<text:s/>l</text:span><text:span text:style-name="T100_8">eaving<text:s/>a<text:s/>gap<text:s/>in<text:s/>lifesaving<text:s/>service<text:s/>delivery.</text:span><text:span text:style-name="T100_9"><text:s/></text:span><text:span text:style-name="T100_10">With<text:s/>donor<text:s/>funding<text:s/>reducin</text:span><text:span text:style-name="T100_11">g<text:s/>across<text:s/>the<text:s/>sector</text:span><text:span text:style-name="T100_12">,</text:span><text:span text:style-name="T100_13"><text:s/>particularly<text:s/>with<text:s/>sudden<text:s/>cessation<text:s/>of<text:s/>US<text:s/>funding<text:s/>in<text:s/>Yemen</text:span><text:span text:style-name="T100_14"><text:s/>and<text:s/>withdrawal<text:s/>of<text:s/>INGOs<text:s/>from<text:s/>the<text:s/>North<text:s/>of<text:s/>Yemen<text:s/></text:span><text:span text:style-name="T100_15">(due<text:s/>to<text:s/>the<text:s/>US<text:s/>FTO<text:s/>Designatio</text:span><text:span text:style-name="T100_16">n<text:s/>of<text:s/>the<text:s/>Houthis)<text:s/></text:span><text:span text:style-name="T100_17">FCDO<text:s/>support<text:s/>to<text:s/></text:span><text:span text:style-name="T100_18">primary<text:s/></text:span><text:span text:style-name="T100_19">healthcare<text:s/>remains<text:s/>critical</text:span><text:span text:style-name="T100_20">.<text:s/></text:span></text:p>
            <text:p text:style-name="P101"/>
            <text:p text:style-name="P102"><text:span text:style-name="T102_1">With<text:s/>a<text:s/>decrease<text:s/>in<text:s/>funding<text:s/>for<text:s/>26/27<text:s/>across<text:s/>all<text:s/>Yemen<text:s/>programmes<text:s/>there<text:s/>remains<text:s/>the<text:s/>risk<text:s/>of<text:s/>withdrawal<text:s/></text:span><text:span text:style-name="T102_2">from<text:s/>key<text:s/>activities<text:s/>across<text:s/>the<text:s/>Programme</text:span><text:span text:style-name="T102_3">,<text:s/>prioritisation<text:s/></text:span><text:span text:style-name="T102_4">will<text:s/>need<text:s/>to<text:s/>focus<text:s/>on<text:s/>lifesaving<text:s/>interventions.</text:span><text:span text:style-name="T102_5"><text:s/></text:span></text:p>
          </table:table-cell>
        </table:table-row>
        <table:table-row table:style-name="Row15">
          <table:table-cell table:style-name="Cell40">
            <text:p text:style-name="P103"><text:span text:style-name="T103_1">Results/Monitoring<text:s/>and<text:s/>Evaluation</text:span></text:p>
          </table:table-cell>
          <table:table-cell table:style-name="Cell41">
            <text:p text:style-name="P104"><text:span text:style-name="T104_1">Results<text:s/>will<text:s/>depend<text:s/>on<text:s/></text:span><text:span text:style-name="T104_2">final<text:s/>allocations<text:s/>for<text:s/></text:span><text:span text:style-name="T104_3">26/27</text:span><text:span text:style-name="T104_4"><text:s/>but<text:s/>key<text:s/>activities<text:s/></text:span><text:span text:style-name="T104_5">will<text:s/>be<text:s/>maintained<text:s/>at<text:s/>output<text:s/>level</text:span><text:span text:style-name="T104_6">,<text:s/>likely<text:s/>including<text:s/></text:span><text:span text:style-name="T104_7">maintaining<text:s/>over<text:s/>500<text:s/>primary<text:s/>healthcare<text:s/>facilities<text:s/>to<text:s/>deliver<text:s/>basic<text:s/>services<text:s/>to<text:s/>over<text:s/>a<text:s/>million<text:s/>vulnerable<text:s/>people,<text:s/>provision<text:s/>of<text:s/>protection<text:s/>(GBV</text:span><text:span text:style-name="T104_8"><text:s/>and<text:s/>child<text:s/>protection</text:span><text:span text:style-name="T104_9">)<text:s/>services<text:s/>to<text:s/></text:span><text:span text:style-name="T104_10">an<text:s/>estimated<text:s/>20,000<text:s/>women<text:s/>and<text:s/>children</text:span><text:span text:style-name="T104_11"><text:s/></text:span><text:span text:style-name="T104_12">and<text:s/></text:span><text:span text:style-name="T104_13">lifesaving<text:s/>protection<text:s/>assistance<text:s/>to<text:s/>severely<text:s/>vulnerable<text:s/>gro</text:span><text:span text:style-name="T104_14">ups</text:span><text:span text:style-name="T104_15">.<text:s/></text:span></text:p>
            <text:p text:style-name="P105"/>
            <text:p text:style-name="P106"><text:span text:style-name="T106_1">New<text:s/>activities<text:s/>are<text:s/>not<text:s/>proposed<text:s/></text:span><text:span text:style-name="T106_2">in</text:span><text:span text:style-name="T106_3"><text:s/>this<text:s/>cost<text:s/>extension</text:span><text:span text:style-name="T106_4">.<text:s/>The<text:s/>proposal<text:s/>is<text:s/>for<text:s/>a</text:span><text:span text:style-name="T106_5"><text:s/>continuation<text:s/>of<text:s/>existing<text:s/>activities.<text:s/>The<text:s/>new<text:s/></text:span><text:span text:style-name="T106_6">third-party</text:span><text:span text:style-name="T106_7"><text:s/>monitoring<text:s/>contract<text:s/>held<text:s/>across<text:s/>the<text:s/>Yemen<text:s/>office<text:s/>will<text:s/>continue<text:s/>to<text:s/>support<text:s/>monitoring<text:s/>of<text:s/>activities<text:s/></text:span><text:span text:style-name="T106_8">and<text:s/>beneficiary<text:s/>engagement<text:s/>on<text:s/>satisfaction<text:s/>with<text:s/>services</text:span><text:span text:style-name="T106_9">.<text:s/>T</text:span><text:span text:style-name="T106_10">his<text:s/>is<text:s/>currently<text:s/>planned<text:s/>biannually.<text:s/></text:span><text:span text:style-name="T106_11">In<text:s/>26/27<text:s/>with<text:s/>a<text:s/>reduced<text:s/>budget<text:s/>due<text:s/>to<text:s/>office<text:s/>wide<text:s/>ODA<text:s/>reductions<text:s/>the<text:s/>TPM<text:s/>supplier<text:s/>may<text:s/>also<text:s/>support<text:s/>assessment<text:s/>of<text:s/></text:span><text:span text:style-name="T106_12">prioritisation<text:s/>of<text:s/>activities<text:s/>and<text:s/>impact<text:s/>of<text:s/>withdrawal.<text:s/></text:span><text:span text:style-name="T106_13"><text:s/></text:span></text:p>
          </table:table-cell>
        </table:table-row>
      </table:table>
      <text:p text:style-name="P107"/>
      <text:p text:style-name="P108"/>
      <text:p text:style-name="P109"/>
      <text:p text:style-name="P110"><text:span text:style-name="T110_1">REVISED<text:s/>JANUARY<text:s/>2025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Segoe UI" svg:font-family="Segoe UI" style:font-pitch="variable" style:font-family-generic="swiss"/>
    <style:font-face style:name="MS Gothic" svg:font-family="MS Gothic" style:font-pitch="fixed" style:font-family-generic="modern"/>
    <style:font-face style:name="Segoe UI Symbol" svg:font-family="Segoe UI Symbol" style:font-pitch="variable" style:font-family-generic="swiss"/>
    <style:font-face style:name="Cambria" svg:font-family="Cambria" style:font-pitch="variable" style:font-family-generic="roman"/>
    <style:font-face style:name="MS Mincho" svg:font-family="MS Mincho" style:font-pitch="fixed" style:font-family-generic="roman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style:font-name="Arial" fo:font-size="12pt" style:font-size-asian="12pt" style:font-name-complex="Arial" style:font-size-complex="12pt" fo:language-asian="en" fo:country-asian="US"/>
    </style:style>
    <style:style style:name="Heading_20_1" style:display-name="Heading 1" style:family="paragraph" style:parent-style-name="Normal" style:default-outline-level="1">
      <style:paragraph-properties fo:margin-top="0.423cm" fo:margin-bottom="0.106cm" fo:keep-with-next="always"/>
      <style:text-properties fo:font-size="16pt" style:font-size-asian="16pt" style:font-size-complex="16pt" fo:font-weight="bold" style:font-weight-asian="bold" style:font-weight-complex="bold" style:letter-kerning="true"/>
    </style:style>
    <style:style style:name="Heading_20_2" style:display-name="Heading 2" style:family="paragraph" style:parent-style-name="Normal" style:default-outline-level="2">
      <style:paragraph-properties fo:margin-top="0.423cm" fo:margin-bottom="0.106cm" fo:keep-with-next="always"/>
      <style:text-properties fo:font-style="italic" style:font-style-asian="italic" style:font-style-complex="italic" fo:font-size="14pt" style:font-size-asian="14pt" style:font-size-complex="14pt" fo:font-weight="bold" style:font-weight-asian="bold" style:font-weight-complex="bold"/>
    </style:style>
    <style:style style:name="Heading_20_3" style:display-name="Heading 3" style:family="paragraph" style:parent-style-name="Normal" style:default-outline-level="3">
      <style:paragraph-properties fo:margin-top="0.423cm" fo:margin-bottom="0.106cm" fo:keep-with-next="always"/>
      <style:text-properties fo:font-size="13pt" style:font-size-asian="13pt" style:font-size-complex="13pt" fo:font-weight="bold" style:font-weight-asian="bold" style:font-weight-complex="bold"/>
    </style:style>
    <style:style style:name="Heading_20_4" style:display-name="Heading 4" style:family="paragraph" style:parent-style-name="Normal" style:default-outline-level="4">
      <style:paragraph-properties fo:margin-top="0.423cm" fo:margin-bottom="0.106cm"/>
      <style:text-properties fo:font-weight="bold" style:font-weight-asian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ck_20_to_20_top" style:display-name="Back to top" style:family="paragraph" style:parent-style-name="Normal"/>
    <style:style style:name="Horizontal_20_Line" style:display-name="Horizontal Line" style:family="paragraph" style:parent-style-name="Normal"/>
    <style:style style:name="Paragraph_20_Image_20_Wrap_20_Left" style:display-name="Paragraph Image Wrap Left" style:family="paragraph" style:parent-style-name="Normal"/>
    <style:style style:name="Paragraph_20_Image_20_Wrap_20_Right" style:display-name="Paragraph Image Wrap Right" style:family="paragraph" style:parent-style-name="Normal"/>
    <style:style style:name="Summary" style:family="paragraph" style:parent-style-name="Normal">
      <style:paragraph-properties fo:margin-bottom="0.136cm" fo:margin-left="0.228cm" fo:margin-right="0.228cm"/>
      <style:text-properties fo:color="#666666" style:font-name="Verdana" fo:font-size="7.5pt" style:font-size-asian="7.5pt" style:font-size-complex="7.5pt" fo:language-asian="en" fo:country-asian="GB"/>
    </style:style>
    <style:style style:name="Table_20_DFID_20_End" style:display-name="Table DFID End" style:family="paragraph" style:parent-style-name="Normal"/>
    <style:style style:name="Table_20_DFID_20_Start" style:display-name="Table DFID Start" style:family="paragraph" style:parent-style-name="Normal"/>
    <style:style style:name="Table_20_Headings" style:display-name="Table Headings" style:family="paragraph" style:parent-style-name="Normal">
      <style:paragraph-properties fo:margin-bottom="0.139cm"/>
      <style:text-properties fo:color="#ffffff" style:font-size-complex="10pt" fo:language-asian="en" fo:country-asian="GB" fo:font-weight="bold" style:font-weight-asian="bold" style:font-weight-complex="bold"/>
    </style:style>
    <style:style style:name="Char" style:family="paragraph" style:parent-style-name="Normal">
      <style:paragraph-properties fo:line-height="0.423cm" fo:margin-bottom="0.282cm"/>
      <style:text-properties style:font-name="Verdana" fo:font-size="10pt" style:font-size-asian="10pt" style:font-name-complex="Times New Roman" style:font-size-complex="10pt" fo:language="en" fo:country="US"/>
    </style:style>
    <style:style style:name="Balloon_20_Text" style:display-name="Balloon Text" style:family="paragraph" style:parent-style-name="Normal">
      <style:text-properties style:font-name="Tahoma" fo:font-size="8pt" style:font-size-asian="8pt" style:font-name-complex="Tahoma" style:font-size-complex="8pt"/>
    </style:style>
    <style:style style:name="Char0" style:family="paragraph" style:parent-style-name="Normal">
      <style:paragraph-properties fo:line-height="0.423cm" fo:margin-bottom="0.282cm"/>
      <style:text-properties style:font-name="Verdana" fo:font-size="10pt" style:font-size-asian="10pt" style:font-name-complex="Times New Roman" style:font-size-complex="10pt" fo:language="en" fo:country="US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text-properties fo:font-size="10pt" style:font-size-asian="10pt" style:font-name-complex="Times New Roman" style:font-size-complex="10pt"/>
    </style:style>
    <style:style style:name="List_20_Bullet" style:display-name="List Bullet" style:family="paragraph" style:parent-style-name="Normal">
      <style:text-properties style:font-name-complex="Times New Roman"/>
    </style:style>
    <style:style style:name="Heading_20_1_20_Char" style:display-name="Heading 1 Char" style:family="text">
      <style:text-properties style:font-name="Arial" fo:font-size="16pt" style:font-size-asian="16pt" style:font-name-complex="Arial" style:font-size-complex="16pt" fo:language="en" fo:language-asian="en" fo:language-complex="ar" fo:country="GB" fo:country-asian="US" fo:country-complex="SA" fo:font-weight="bold" style:font-weight-asian="bold" style:font-weight-complex="bold" style:letter-kerning="true"/>
    </style:style>
    <style:style style:name="Annotation_20_subject" style:display-name="Annotation subject" style:family="paragraph" style:parent-style-name="Annotation_20_text">
      <style:text-properties style:font-name-complex="Arial" fo:font-weight="bold" style:font-weight-asian="bold" style:font-weight-complex="bold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Page_20_number" style:display-name="Page number" style:family="text" style:parent-style-name="Default_20_Paragraph_20_Font"/>
    <style:style style:name="Footnote_20_text" style:display-name="Footnote text" style:family="paragraph" style:parent-style-name="Normal">
      <style:text-properties fo:font-size="10pt" style:font-size-asian="10pt" style:font-name-complex="Times New Roman" style:font-size-complex="10pt" fo:language="en" fo:country="US"/>
    </style:style>
    <style:style style:name="Footnote_20_Text_20_Char" style:display-name="Footnote Text Char" style:family="text">
      <style:text-properties style:font-name="Arial" fo:language="en" fo:language-asian="en" fo:country="US" fo:country-asian="US"/>
    </style:style>
    <style:style style:name="Footnote_20_reference" style:display-name="Footnote reference" style:family="text">
      <style:text-properties style:text-position="super 58%"/>
    </style:style>
    <style:style style:name="Endnote_20_text" style:display-name="Endnote text" style:family="paragraph" style:parent-style-name="Normal">
      <style:text-properties fo:font-size="10pt" style:font-size-asian="10pt" style:font-name-complex="Times New Roman" style:font-size-complex="10pt"/>
    </style:style>
    <style:style style:name="Endnote_20_Text_20_Char" style:display-name="Endnote Text Char" style:family="text">
      <style:text-properties style:font-name="Arial" fo:language-asian="en" fo:country-asian="US"/>
    </style:style>
    <style:style style:name="Endnote_20_reference" style:display-name="Endnote reference" style:family="text">
      <style:text-properties style:text-position="super 58%"/>
    </style:style>
    <style:style style:name="List_20_Paragraph" style:display-name="List Paragraph" style:family="paragraph" style:parent-style-name="Normal">
      <style:paragraph-properties fo:margin-left="1.27cm"/>
    </style:style>
    <style:style style:name="List_20_Paragraph_20_Char" style:display-name="List Paragraph Char" style:family="text">
      <style:text-properties style:font-name="Arial" fo:font-size="12pt" style:font-size-asian="12pt" style:font-name-complex="Arial" style:font-size-complex="12pt" fo:language-asian="en" fo:country-asian="US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" fo:font-size="12pt" style:font-size-asian="12pt" style:font-name-complex="Arial" style:font-size-complex="12pt" fo:language-asian="en" fo:country-asian="US"/>
    </style:style>
    <style:style style:name="normaltextrun" style:family="text" style:parent-style-name="Default_20_Paragraph_20_Font"/>
    <style:style style:name="Revision" style:family="paragraph">
      <style:text-properties style:font-name="Arial" fo:font-size="12pt" style:font-size-asian="12pt" style:font-name-complex="Arial" style:font-size-complex="12pt" fo:language-asian="en" fo:country-asian="US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eop" style:family="text" style:parent-style-name="Default_20_Paragraph_20_Font"/>
    <style:style style:name="Mention" style:family="text" style:parent-style-name="Default_20_Paragraph_20_Font">
      <style:text-properties fo:background-color="#e1dfdd" fo:color="#2b579a"/>
    </style:style>
    <style:style style:name="List1Level0" style:family="text">
      <style:text-properties style:font-name="Symbol"/>
    </style:style>
    <text:list-style style:name="LS1">
      <text:list-level-style-bullet text:bullet-char="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</text:list-style>
    <style:style style:name="List2Level0" style:family="text">
      <style:text-properties style:font-name="Arial" style:font-name-asian="Times New Roman" style:font-name-complex="Arial"/>
    </style:style>
    <style:style style:name="List2Level1" style:family="text">
      <style:text-properties style:font-name="Courier New" style:font-name-complex="Courier New"/>
    </style:style>
    <style:style style:name="List2Level2" style:family="text">
      <style:text-properties style:font-name="Wingdings"/>
    </style:style>
    <style:style style:name="List2Level3" style:family="text">
      <style:text-properties style:font-name="Symbol"/>
    </style:style>
    <style:style style:name="List2Level4" style:family="text">
      <style:text-properties style:font-name="Courier New" style:font-name-complex="Courier New"/>
    </style:style>
    <style:style style:name="List2Level5" style:family="text">
      <style:text-properties style:font-name="Wingdings"/>
    </style:style>
    <style:style style:name="List2Level6" style:family="text">
      <style:text-properties style:font-name="Symbol"/>
    </style:style>
    <style:style style:name="List2Level7" style:family="text">
      <style:text-properties style:font-name="Courier New" style:font-name-complex="Courier New"/>
    </style:style>
    <style:style style:name="List2Level8" style:family="text">
      <style:text-properties style:font-name="Wingdings"/>
    </style:style>
    <text:list-style style:name="LS2">
      <text:list-level-style-bullet text:bullet-char="-" text:style-name="List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Level0" style:family="text">
      <style:text-properties style:font-name="Symbol"/>
    </style:style>
    <style:style style:name="List3Level1" style:family="text">
      <style:text-properties style:font-name="Courier New" style:font-name-complex="Courier New"/>
    </style:style>
    <style:style style:name="List3Level2" style:family="text">
      <style:text-properties style:font-name="Wingdings"/>
    </style:style>
    <style:style style:name="List3Level3" style:family="text">
      <style:text-properties style:font-name="Symbol"/>
    </style:style>
    <style:style style:name="List3Level4" style:family="text">
      <style:text-properties style:font-name="Courier New" style:font-name-complex="Courier New"/>
    </style:style>
    <style:style style:name="List3Level5" style:family="text">
      <style:text-properties style:font-name="Wingdings"/>
    </style:style>
    <style:style style:name="List3Level6" style:family="text">
      <style:text-properties style:font-name="Symbol"/>
    </style:style>
    <style:style style:name="List3Level7" style:family="text">
      <style:text-properties style:font-name="Courier New" style:font-name-complex="Courier New"/>
    </style:style>
    <style:style style:name="List3Level8" style:family="text">
      <style:text-properties style:font-name="Wingdings"/>
    </style:style>
    <text:list-style style:name="LS3">
      <text:list-level-style-bullet text:bullet-char="" text:style-name="List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Level0" style:family="text">
      <style:text-properties style:font-name="Symbol"/>
    </style:style>
    <style:style style:name="List4Level1" style:family="text">
      <style:text-properties style:font-name="Courier New" style:font-name-complex="Courier New"/>
    </style:style>
    <style:style style:name="List4Level2" style:family="text">
      <style:text-properties style:font-name="Wingdings"/>
    </style:style>
    <style:style style:name="List4Level3" style:family="text">
      <style:text-properties style:font-name="Symbol"/>
    </style:style>
    <style:style style:name="List4Level4" style:family="text">
      <style:text-properties style:font-name="Courier New" style:font-name-complex="Courier New"/>
    </style:style>
    <style:style style:name="List4Level5" style:family="text">
      <style:text-properties style:font-name="Wingdings"/>
    </style:style>
    <style:style style:name="List4Level6" style:family="text">
      <style:text-properties style:font-name="Symbol"/>
    </style:style>
    <style:style style:name="List4Level7" style:family="text">
      <style:text-properties style:font-name="Courier New" style:font-name-complex="Courier New"/>
    </style:style>
    <style:style style:name="List4Level8" style:family="text">
      <style:text-properties style:font-name="Wingdings"/>
    </style:style>
    <text:list-style style:name="LS4">
      <text:list-level-style-bullet text:bullet-char="" text:style-name="List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Level0" style:family="text">
      <style:text-properties style:font-name="Symbol"/>
    </style:style>
    <style:style style:name="List5Level1" style:family="text">
      <style:text-properties style:font-name="Courier New" style:font-name-complex="Courier New"/>
    </style:style>
    <style:style style:name="List5Level2" style:family="text">
      <style:text-properties style:font-name="Wingdings"/>
    </style:style>
    <style:style style:name="List5Level3" style:family="text">
      <style:text-properties style:font-name="Symbol"/>
    </style:style>
    <style:style style:name="List5Level4" style:family="text">
      <style:text-properties style:font-name="Courier New" style:font-name-complex="Courier New"/>
    </style:style>
    <style:style style:name="List5Level5" style:family="text">
      <style:text-properties style:font-name="Wingdings"/>
    </style:style>
    <style:style style:name="List5Level6" style:family="text">
      <style:text-properties style:font-name="Symbol"/>
    </style:style>
    <style:style style:name="List5Level7" style:family="text">
      <style:text-properties style:font-name="Courier New" style:font-name-complex="Courier New"/>
    </style:style>
    <style:style style:name="List5Level8" style:family="text">
      <style:text-properties style:font-name="Wingdings"/>
    </style:style>
    <text:list-style style:name="LS5">
      <text:list-level-style-bullet text:bullet-char="" text:style-name="List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6Level0" style:family="text">
      <style:text-properties style:font-name="Symbol"/>
    </style:style>
    <style:style style:name="List6Level1" style:family="text">
      <style:text-properties style:font-name="Courier New" style:font-name-complex="Courier New"/>
    </style:style>
    <style:style style:name="List6Level2" style:family="text">
      <style:text-properties style:font-name="Wingdings"/>
    </style:style>
    <style:style style:name="List6Level3" style:family="text">
      <style:text-properties style:font-name="Symbol"/>
    </style:style>
    <style:style style:name="List6Level4" style:family="text">
      <style:text-properties style:font-name="Courier New" style:font-name-complex="Courier New"/>
    </style:style>
    <style:style style:name="List6Level5" style:family="text">
      <style:text-properties style:font-name="Wingdings"/>
    </style:style>
    <style:style style:name="List6Level6" style:family="text">
      <style:text-properties style:font-name="Symbol"/>
    </style:style>
    <style:style style:name="List6Level7" style:family="text">
      <style:text-properties style:font-name="Courier New" style:font-name-complex="Courier New"/>
    </style:style>
    <style:style style:name="List6Level8" style:family="text">
      <style:text-properties style:font-name="Wingdings"/>
    </style:style>
    <text:list-style style:name="LS6">
      <text:list-level-style-bullet text:bullet-char="" text:style-name="List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7Level0" style:family="text">
      <style:text-properties style:font-name="Arial" style:font-name-asian="Times New Roman" style:font-name-complex="Arial"/>
    </style:style>
    <style:style style:name="List7Level1" style:family="text">
      <style:text-properties style:font-name="Courier New" style:font-name-complex="Courier New"/>
    </style:style>
    <style:style style:name="List7Level2" style:family="text">
      <style:text-properties style:font-name="Wingdings"/>
    </style:style>
    <style:style style:name="List7Level3" style:family="text">
      <style:text-properties style:font-name="Symbol"/>
    </style:style>
    <style:style style:name="List7Level4" style:family="text">
      <style:text-properties style:font-name="Courier New" style:font-name-complex="Courier New"/>
    </style:style>
    <style:style style:name="List7Level5" style:family="text">
      <style:text-properties style:font-name="Wingdings"/>
    </style:style>
    <style:style style:name="List7Level6" style:family="text">
      <style:text-properties style:font-name="Symbol"/>
    </style:style>
    <style:style style:name="List7Level7" style:family="text">
      <style:text-properties style:font-name="Courier New" style:font-name-complex="Courier New"/>
    </style:style>
    <style:style style:name="List7Level8" style:family="text">
      <style:text-properties style:font-name="Wingdings"/>
    </style:style>
    <text:list-style style:name="LS7">
      <text:list-level-style-bullet text:bullet-char="-" text:style-name="List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8Level0" style:family="text">
      <style:text-properties style:font-name="Arial" style:font-name-asian="Times New Roman" style:font-name-complex="Arial"/>
    </style:style>
    <style:style style:name="List8Level1" style:family="text">
      <style:text-properties style:font-name="Courier New" style:font-name-complex="Courier New"/>
    </style:style>
    <style:style style:name="List8Level2" style:family="text">
      <style:text-properties style:font-name="Wingdings"/>
    </style:style>
    <style:style style:name="List8Level3" style:family="text">
      <style:text-properties style:font-name="Symbol"/>
    </style:style>
    <style:style style:name="List8Level4" style:family="text">
      <style:text-properties style:font-name="Courier New" style:font-name-complex="Courier New"/>
    </style:style>
    <style:style style:name="List8Level5" style:family="text">
      <style:text-properties style:font-name="Wingdings"/>
    </style:style>
    <style:style style:name="List8Level6" style:family="text">
      <style:text-properties style:font-name="Symbol"/>
    </style:style>
    <style:style style:name="List8Level7" style:family="text">
      <style:text-properties style:font-name="Courier New" style:font-name-complex="Courier New"/>
    </style:style>
    <style:style style:name="List8Level8" style:family="text">
      <style:text-properties style:font-name="Wingdings"/>
    </style:style>
    <text:list-style style:name="LS8">
      <text:list-level-style-bullet text:bullet-char="-" text:style-name="List8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8Level1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2" text:level="3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/>
      </text:list-level-style-bullet>
      <text:list-level-style-bullet text:bullet-char="" text:style-name="List8Level3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/>
      </text:list-level-style-bullet>
      <text:list-level-style-bullet text:bullet-char="o" text:style-name="List8Level4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5" text:level="6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/>
      </text:list-level-style-bullet>
      <text:list-level-style-bullet text:bullet-char="" text:style-name="List8Level6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/>
      </text:list-level-style-bullet>
      <text:list-level-style-bullet text:bullet-char="o" text:style-name="List8Level7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8" text:level="9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Wingdings"/>
      </text:list-level-style-bullet>
    </text:list-style>
    <style:style style:name="List9Level0" style:family="text">
      <style:text-properties style:font-name="Arial" style:font-name-asian="Times New Roman" style:font-name-complex="Arial"/>
    </style:style>
    <style:style style:name="List9Level1" style:family="text">
      <style:text-properties style:font-name="Courier New" style:font-name-complex="Courier New"/>
    </style:style>
    <style:style style:name="List9Level2" style:family="text">
      <style:text-properties style:font-name="Wingdings"/>
    </style:style>
    <style:style style:name="List9Level3" style:family="text">
      <style:text-properties style:font-name="Symbol"/>
    </style:style>
    <style:style style:name="List9Level4" style:family="text">
      <style:text-properties style:font-name="Courier New" style:font-name-complex="Courier New"/>
    </style:style>
    <style:style style:name="List9Level5" style:family="text">
      <style:text-properties style:font-name="Wingdings"/>
    </style:style>
    <style:style style:name="List9Level6" style:family="text">
      <style:text-properties style:font-name="Symbol"/>
    </style:style>
    <style:style style:name="List9Level7" style:family="text">
      <style:text-properties style:font-name="Courier New" style:font-name-complex="Courier New"/>
    </style:style>
    <style:style style:name="List9Level8" style:family="text">
      <style:text-properties style:font-name="Wingdings"/>
    </style:style>
    <text:list-style style:name="LS9">
      <text:list-level-style-bullet text:bullet-char="-" text:style-name="List9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0Level0" style:family="text">
      <style:text-properties style:font-name="Arial" style:font-name-asian="Times New Roman" style:font-name-complex="Arial"/>
    </style:style>
    <style:style style:name="List10Level1" style:family="text">
      <style:text-properties style:font-name="Courier New" style:font-name-complex="Courier New"/>
    </style:style>
    <style:style style:name="List10Level2" style:family="text">
      <style:text-properties style:font-name="Wingdings"/>
    </style:style>
    <style:style style:name="List10Level3" style:family="text">
      <style:text-properties style:font-name="Symbol"/>
    </style:style>
    <style:style style:name="List10Level4" style:family="text">
      <style:text-properties style:font-name="Courier New" style:font-name-complex="Courier New"/>
    </style:style>
    <style:style style:name="List10Level5" style:family="text">
      <style:text-properties style:font-name="Wingdings"/>
    </style:style>
    <style:style style:name="List10Level6" style:family="text">
      <style:text-properties style:font-name="Symbol"/>
    </style:style>
    <style:style style:name="List10Level7" style:family="text">
      <style:text-properties style:font-name="Courier New" style:font-name-complex="Courier New"/>
    </style:style>
    <style:style style:name="List10Level8" style:family="text">
      <style:text-properties style:font-name="Wingdings"/>
    </style:style>
    <text:list-style style:name="LS10">
      <text:list-level-style-bullet text:bullet-char="-" text:style-name="List10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1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1Level0" style:family="text">
      <style:text-properties style:font-name="Arial" style:font-name-asian="Times New Roman" style:font-name-complex="Arial"/>
    </style:style>
    <style:style style:name="List11Level1" style:family="text">
      <style:text-properties style:font-name="Courier New" style:font-name-complex="Courier New"/>
    </style:style>
    <style:style style:name="List11Level2" style:family="text">
      <style:text-properties style:font-name="Wingdings"/>
    </style:style>
    <style:style style:name="List11Level3" style:family="text">
      <style:text-properties style:font-name="Symbol"/>
    </style:style>
    <style:style style:name="List11Level4" style:family="text">
      <style:text-properties style:font-name="Courier New" style:font-name-complex="Courier New"/>
    </style:style>
    <style:style style:name="List11Level5" style:family="text">
      <style:text-properties style:font-name="Wingdings"/>
    </style:style>
    <style:style style:name="List11Level6" style:family="text">
      <style:text-properties style:font-name="Symbol"/>
    </style:style>
    <style:style style:name="List11Level7" style:family="text">
      <style:text-properties style:font-name="Courier New" style:font-name-complex="Courier New"/>
    </style:style>
    <style:style style:name="List11Level8" style:family="text">
      <style:text-properties style:font-name="Wingdings"/>
    </style:style>
    <text:list-style style:name="LS11">
      <text:list-level-style-bullet text:bullet-char="-" text:style-name="List11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1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2Level0" style:family="text">
      <style:text-properties style:font-name="Arial" style:font-name-asian="Times New Roman" style:font-name-complex="Arial"/>
    </style:style>
    <style:style style:name="List12Level1" style:family="text">
      <style:text-properties style:font-name="Courier New" style:font-name-complex="Courier New"/>
    </style:style>
    <style:style style:name="List12Level2" style:family="text">
      <style:text-properties style:font-name="Wingdings"/>
    </style:style>
    <style:style style:name="List12Level3" style:family="text">
      <style:text-properties style:font-name="Symbol"/>
    </style:style>
    <style:style style:name="List12Level4" style:family="text">
      <style:text-properties style:font-name="Courier New" style:font-name-complex="Courier New"/>
    </style:style>
    <style:style style:name="List12Level5" style:family="text">
      <style:text-properties style:font-name="Wingdings"/>
    </style:style>
    <style:style style:name="List12Level6" style:family="text">
      <style:text-properties style:font-name="Symbol"/>
    </style:style>
    <style:style style:name="List12Level7" style:family="text">
      <style:text-properties style:font-name="Courier New" style:font-name-complex="Courier New"/>
    </style:style>
    <style:style style:name="List12Level8" style:family="text">
      <style:text-properties style:font-name="Wingdings"/>
    </style:style>
    <text:list-style style:name="LS12">
      <text:list-level-style-bullet text:bullet-char="-" text:style-name="List12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1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3Level0" style:family="text">
      <style:text-properties style:font-name="Symbol" fo:font-size="10pt" style:font-size-asian="10pt"/>
    </style:style>
    <style:style style:name="List13Level1" style:family="text">
      <style:text-properties style:font-name="Symbol" fo:font-size="10pt" style:font-size-asian="10pt"/>
    </style:style>
    <style:style style:name="List13Level2" style:family="text">
      <style:text-properties style:font-name="Symbol" fo:font-size="10pt" style:font-size-asian="10pt"/>
    </style:style>
    <style:style style:name="List13Level3" style:family="text">
      <style:text-properties style:font-name="Symbol" fo:font-size="10pt" style:font-size-asian="10pt"/>
    </style:style>
    <style:style style:name="List13Level4" style:family="text">
      <style:text-properties style:font-name="Symbol" fo:font-size="10pt" style:font-size-asian="10pt"/>
    </style:style>
    <style:style style:name="List13Level5" style:family="text">
      <style:text-properties style:font-name="Symbol" fo:font-size="10pt" style:font-size-asian="10pt"/>
    </style:style>
    <style:style style:name="List13Level6" style:family="text">
      <style:text-properties style:font-name="Symbol" fo:font-size="10pt" style:font-size-asian="10pt"/>
    </style:style>
    <style:style style:name="List13Level7" style:family="text">
      <style:text-properties style:font-name="Symbol" fo:font-size="10pt" style:font-size-asian="10pt"/>
    </style:style>
    <style:style style:name="List13Level8" style:family="text">
      <style:text-properties style:font-name="Symbol" fo:font-size="10pt" style:font-size-asian="10pt"/>
    </style:style>
    <text:list-style style:name="LS13">
      <text:list-level-style-bullet text:bullet-char="" text:style-name="List1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14Level0" style:family="text">
      <style:text-properties style:font-name="Symbol"/>
    </style:style>
    <style:style style:name="List14Level1" style:family="text">
      <style:text-properties style:font-name="Courier New" style:font-name-complex="Courier New"/>
    </style:style>
    <style:style style:name="List14Level2" style:family="text">
      <style:text-properties style:font-name="Wingdings"/>
    </style:style>
    <style:style style:name="List14Level3" style:family="text">
      <style:text-properties style:font-name="Symbol"/>
    </style:style>
    <style:style style:name="List14Level4" style:family="text">
      <style:text-properties style:font-name="Courier New" style:font-name-complex="Courier New"/>
    </style:style>
    <style:style style:name="List14Level5" style:family="text">
      <style:text-properties style:font-name="Wingdings"/>
    </style:style>
    <style:style style:name="List14Level6" style:family="text">
      <style:text-properties style:font-name="Symbol"/>
    </style:style>
    <style:style style:name="List14Level7" style:family="text">
      <style:text-properties style:font-name="Courier New" style:font-name-complex="Courier New"/>
    </style:style>
    <style:style style:name="List14Level8" style:family="text">
      <style:text-properties style:font-name="Wingdings"/>
    </style:style>
    <text:list-style style:name="LS14">
      <text:list-level-style-bullet text:bullet-char="" text:style-name="List1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1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15">
      <text:list-level-style-number style:num-format="1" text:style-name="List15Level0" style:num-suffix="." text:level="1">
        <style:list-level-properties text:space-before="-1.501cm" text:min-label-width="0.635cm" fo:text-align="start" text:list-level-position-and-space-mode="label-alignment">
          <style:list-level-label-alignment text:label-followed-by="listtab" fo:margin-left="-0.866cm" fo:text-indent="-0.635cm"/>
        </style:list-level-properties>
      </text:list-level-style-number>
      <text:list-level-style-number style:num-format="a" text:style-name="List15Level1" style:num-suffix="." text:level="2">
        <style:list-level-properties text:space-before="-0.231cm" text:min-label-width="0.635cm" fo:text-align="start" text:list-level-position-and-space-mode="label-alignment">
          <style:list-level-label-alignment text:label-followed-by="listtab" fo:margin-left="0.404cm" fo:text-indent="-0.635cm"/>
        </style:list-level-properties>
      </text:list-level-style-number>
      <text:list-level-style-number style:num-format="i" text:style-name="List15Level2" style:num-suffix="." text:level="3">
        <style:list-level-properties text:min-label-width="1.674cm" text:min-label-distance="0.318cm" fo:text-align="end" text:list-level-position-and-space-mode="label-alignment">
          <style:list-level-label-alignment text:label-followed-by="listtab" fo:margin-left="1.674cm" fo:text-indent="-0.318cm"/>
        </style:list-level-properties>
      </text:list-level-style-number>
      <text:list-level-style-number style:num-format="1" text:style-name="List15Level3" style:num-suffix="." text:level="4">
        <style:list-level-properties text:space-before="2.309cm" text:min-label-width="0.635cm" fo:text-align="start" text:list-level-position-and-space-mode="label-alignment">
          <style:list-level-label-alignment text:label-followed-by="listtab" fo:margin-left="2.944cm" fo:text-indent="-0.635cm"/>
        </style:list-level-properties>
      </text:list-level-style-number>
      <text:list-level-style-number style:num-format="a" text:style-name="List15Level4" style:num-suffix="." text:level="5">
        <style:list-level-properties text:space-before="3.579cm" text:min-label-width="0.635cm" fo:text-align="start" text:list-level-position-and-space-mode="label-alignment">
          <style:list-level-label-alignment text:label-followed-by="listtab" fo:margin-left="4.214cm" fo:text-indent="-0.635cm"/>
        </style:list-level-properties>
      </text:list-level-style-number>
      <text:list-level-style-number style:num-format="i" text:style-name="List15Level5" style:num-suffix="." text:level="6">
        <style:list-level-properties text:min-label-width="5.484cm" text:min-label-distance="0.318cm" fo:text-align="end" text:list-level-position-and-space-mode="label-alignment">
          <style:list-level-label-alignment text:label-followed-by="listtab" fo:margin-left="5.484cm" fo:text-indent="-0.318cm"/>
        </style:list-level-properties>
      </text:list-level-style-number>
      <text:list-level-style-number style:num-format="1" text:style-name="List15Level6" style:num-suffix="." text:level="7">
        <style:list-level-properties text:space-before="6.119cm" text:min-label-width="0.635cm" fo:text-align="start" text:list-level-position-and-space-mode="label-alignment">
          <style:list-level-label-alignment text:label-followed-by="listtab" fo:margin-left="6.754cm" fo:text-indent="-0.635cm"/>
        </style:list-level-properties>
      </text:list-level-style-number>
      <text:list-level-style-number style:num-format="a" text:style-name="List15Level7" style:num-suffix="." text:level="8">
        <style:list-level-properties text:space-before="7.389cm" text:min-label-width="0.635cm" fo:text-align="start" text:list-level-position-and-space-mode="label-alignment">
          <style:list-level-label-alignment text:label-followed-by="listtab" fo:margin-left="8.024cm" fo:text-indent="-0.635cm"/>
        </style:list-level-properties>
      </text:list-level-style-number>
      <text:list-level-style-number style:num-format="i" text:style-name="List15Level8" style:num-suffix="." text:level="9">
        <style:list-level-properties text:min-label-width="9.294cm" text:min-label-distance="0.318cm" fo:text-align="end" text:list-level-position-and-space-mode="label-alignment">
          <style:list-level-label-alignment text:label-followed-by="listtab" fo:margin-left="9.294cm" fo:text-indent="-0.318cm"/>
        </style:list-level-properties>
      </text:list-level-style-number>
    </text:list-style>
    <style:style style:name="List16Level0" style:family="text">
      <style:text-properties style:font-name="Symbol"/>
    </style:style>
    <style:style style:name="List16Level1" style:family="text">
      <style:text-properties style:font-name="Courier New" style:font-name-complex="Courier New"/>
    </style:style>
    <style:style style:name="List16Level2" style:family="text">
      <style:text-properties style:font-name="Wingdings"/>
    </style:style>
    <style:style style:name="List16Level3" style:family="text">
      <style:text-properties style:font-name="Symbol"/>
    </style:style>
    <style:style style:name="List16Level4" style:family="text">
      <style:text-properties style:font-name="Courier New" style:font-name-complex="Courier New"/>
    </style:style>
    <style:style style:name="List16Level5" style:family="text">
      <style:text-properties style:font-name="Wingdings"/>
    </style:style>
    <style:style style:name="List16Level6" style:family="text">
      <style:text-properties style:font-name="Symbol"/>
    </style:style>
    <style:style style:name="List16Level7" style:family="text">
      <style:text-properties style:font-name="Courier New" style:font-name-complex="Courier New"/>
    </style:style>
    <style:style style:name="List16Level8" style:family="text">
      <style:text-properties style:font-name="Wingdings"/>
    </style:style>
    <text:list-style style:name="LS16">
      <text:list-level-style-bullet text:bullet-char="" text:style-name="List16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16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16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16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16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16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17Level0" style:family="text">
      <style:text-properties style:font-name="Symbol"/>
    </style:style>
    <style:style style:name="List17Level1" style:family="text">
      <style:text-properties style:font-name="Courier New" style:font-name-complex="Courier New"/>
    </style:style>
    <style:style style:name="List17Level2" style:family="text">
      <style:text-properties style:font-name="Wingdings"/>
    </style:style>
    <style:style style:name="List17Level3" style:family="text">
      <style:text-properties style:font-name="Symbol"/>
    </style:style>
    <style:style style:name="List17Level4" style:family="text">
      <style:text-properties style:font-name="Courier New" style:font-name-complex="Courier New"/>
    </style:style>
    <style:style style:name="List17Level5" style:family="text">
      <style:text-properties style:font-name="Wingdings"/>
    </style:style>
    <style:style style:name="List17Level6" style:family="text">
      <style:text-properties style:font-name="Symbol"/>
    </style:style>
    <style:style style:name="List17Level7" style:family="text">
      <style:text-properties style:font-name="Courier New" style:font-name-complex="Courier New"/>
    </style:style>
    <style:style style:name="List17Level8" style:family="text">
      <style:text-properties style:font-name="Wingdings"/>
    </style:style>
    <text:list-style style:name="LS17">
      <text:list-level-style-bullet text:bullet-char="" text:style-name="List17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17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17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17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17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17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18Level0" style:family="text">
      <style:text-properties style:font-name="Symbol"/>
    </style:style>
    <style:style style:name="List18Level1" style:family="text">
      <style:text-properties style:font-name="Courier New" style:font-name-complex="Courier New"/>
    </style:style>
    <style:style style:name="List18Level2" style:family="text">
      <style:text-properties style:font-name="Wingdings"/>
    </style:style>
    <style:style style:name="List18Level3" style:family="text">
      <style:text-properties style:font-name="Symbol"/>
    </style:style>
    <style:style style:name="List18Level4" style:family="text">
      <style:text-properties style:font-name="Courier New" style:font-name-complex="Courier New"/>
    </style:style>
    <style:style style:name="List18Level5" style:family="text">
      <style:text-properties style:font-name="Wingdings"/>
    </style:style>
    <style:style style:name="List18Level6" style:family="text">
      <style:text-properties style:font-name="Symbol"/>
    </style:style>
    <style:style style:name="List18Level7" style:family="text">
      <style:text-properties style:font-name="Courier New" style:font-name-complex="Courier New"/>
    </style:style>
    <style:style style:name="List18Level8" style:family="text">
      <style:text-properties style:font-name="Wingdings"/>
    </style:style>
    <text:list-style style:name="LS18">
      <text:list-level-style-bullet text:bullet-char="" text:style-name="List18Level0" text:level="1">
        <style:list-level-properties text:space-before="3.888cm" text:min-label-width="0.635cm" fo:text-align="start" text:list-level-position-and-space-mode="label-alignment">
          <style:list-level-label-alignment text:label-followed-by="listtab" fo:margin-left="4.523cm" fo:text-indent="-0.635cm"/>
        </style:list-level-properties>
        <style:text-properties style:font-name="Symbol"/>
      </text:list-level-style-bullet>
      <text:list-level-style-bullet text:bullet-char="o" text:style-name="List18Level1" text:level="2">
        <style:list-level-properties text:space-before="5.158cm" text:min-label-width="0.635cm" fo:text-align="start" text:list-level-position-and-space-mode="label-alignment">
          <style:list-level-label-alignment text:label-followed-by="listtab" fo:margin-left="5.793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2" text:level="3">
        <style:list-level-properties text:space-before="6.428cm" text:min-label-width="0.635cm" fo:text-align="start" text:list-level-position-and-space-mode="label-alignment">
          <style:list-level-label-alignment text:label-followed-by="listtab" fo:margin-left="7.063cm" fo:text-indent="-0.635cm"/>
        </style:list-level-properties>
        <style:text-properties style:font-name="Wingdings"/>
      </text:list-level-style-bullet>
      <text:list-level-style-bullet text:bullet-char="" text:style-name="List18Level3" text:level="4">
        <style:list-level-properties text:space-before="7.698cm" text:min-label-width="0.635cm" fo:text-align="start" text:list-level-position-and-space-mode="label-alignment">
          <style:list-level-label-alignment text:label-followed-by="listtab" fo:margin-left="8.333cm" fo:text-indent="-0.635cm"/>
        </style:list-level-properties>
        <style:text-properties style:font-name="Symbol"/>
      </text:list-level-style-bullet>
      <text:list-level-style-bullet text:bullet-char="o" text:style-name="List18Level4" text:level="5">
        <style:list-level-properties text:space-before="8.968cm" text:min-label-width="0.635cm" fo:text-align="start" text:list-level-position-and-space-mode="label-alignment">
          <style:list-level-label-alignment text:label-followed-by="listtab" fo:margin-left="9.603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5" text:level="6">
        <style:list-level-properties text:space-before="10.238cm" text:min-label-width="0.635cm" fo:text-align="start" text:list-level-position-and-space-mode="label-alignment">
          <style:list-level-label-alignment text:label-followed-by="listtab" fo:margin-left="10.873cm" fo:text-indent="-0.635cm"/>
        </style:list-level-properties>
        <style:text-properties style:font-name="Wingdings"/>
      </text:list-level-style-bullet>
      <text:list-level-style-bullet text:bullet-char="" text:style-name="List18Level6" text:level="7">
        <style:list-level-properties text:space-before="11.508cm" text:min-label-width="0.635cm" fo:text-align="start" text:list-level-position-and-space-mode="label-alignment">
          <style:list-level-label-alignment text:label-followed-by="listtab" fo:margin-left="12.143cm" fo:text-indent="-0.635cm"/>
        </style:list-level-properties>
        <style:text-properties style:font-name="Symbol"/>
      </text:list-level-style-bullet>
      <text:list-level-style-bullet text:bullet-char="o" text:style-name="List18Level7" text:level="8">
        <style:list-level-properties text:space-before="12.778cm" text:min-label-width="0.635cm" fo:text-align="start" text:list-level-position-and-space-mode="label-alignment">
          <style:list-level-label-alignment text:label-followed-by="listtab" fo:margin-left="13.413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8" text:level="9">
        <style:list-level-properties text:space-before="14.048cm" text:min-label-width="0.635cm" fo:text-align="start" text:list-level-position-and-space-mode="label-alignment">
          <style:list-level-label-alignment text:label-followed-by="listtab" fo:margin-left="14.683cm" fo:text-indent="-0.635cm"/>
        </style:list-level-properties>
        <style:text-properties style:font-name="Wingdings"/>
      </text:list-level-style-bullet>
    </text:list-style>
    <style:style style:name="List19Level0" style:family="text">
      <style:text-properties style:font-name="Symbol"/>
    </style:style>
    <style:style style:name="List19Level1" style:family="text">
      <style:text-properties style:font-name="Courier New" style:font-name-complex="Courier New"/>
    </style:style>
    <style:style style:name="List19Level2" style:family="text">
      <style:text-properties style:font-name="Wingdings"/>
    </style:style>
    <style:style style:name="List19Level3" style:family="text">
      <style:text-properties style:font-name="Symbol"/>
    </style:style>
    <style:style style:name="List19Level4" style:family="text">
      <style:text-properties style:font-name="Courier New" style:font-name-complex="Courier New"/>
    </style:style>
    <style:style style:name="List19Level5" style:family="text">
      <style:text-properties style:font-name="Wingdings"/>
    </style:style>
    <style:style style:name="List19Level6" style:family="text">
      <style:text-properties style:font-name="Symbol"/>
    </style:style>
    <style:style style:name="List19Level7" style:family="text">
      <style:text-properties style:font-name="Courier New" style:font-name-complex="Courier New"/>
    </style:style>
    <style:style style:name="List19Level8" style:family="text">
      <style:text-properties style:font-name="Wingdings"/>
    </style:style>
    <text:list-style style:name="LS19">
      <text:list-level-style-bullet text:bullet-char="" text:style-name="List19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19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19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19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19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19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0Level0" style:family="text">
      <style:text-properties style:font-name="Symbol"/>
    </style:style>
    <style:style style:name="List20Level1" style:family="text">
      <style:text-properties style:font-name="Courier New" style:font-name-complex="Courier New"/>
    </style:style>
    <style:style style:name="List20Level2" style:family="text">
      <style:text-properties style:font-name="Wingdings"/>
    </style:style>
    <style:style style:name="List20Level3" style:family="text">
      <style:text-properties style:font-name="Symbol"/>
    </style:style>
    <style:style style:name="List20Level4" style:family="text">
      <style:text-properties style:font-name="Courier New" style:font-name-complex="Courier New"/>
    </style:style>
    <style:style style:name="List20Level5" style:family="text">
      <style:text-properties style:font-name="Wingdings"/>
    </style:style>
    <style:style style:name="List20Level6" style:family="text">
      <style:text-properties style:font-name="Symbol"/>
    </style:style>
    <style:style style:name="List20Level7" style:family="text">
      <style:text-properties style:font-name="Courier New" style:font-name-complex="Courier New"/>
    </style:style>
    <style:style style:name="List20Level8" style:family="text">
      <style:text-properties style:font-name="Wingdings"/>
    </style:style>
    <text:list-style style:name="LS20">
      <text:list-level-style-bullet text:bullet-char="" text:style-name="List20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20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20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20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20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20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1Level0" style:family="text">
      <style:text-properties style:font-name="Symbol"/>
    </style:style>
    <style:style style:name="List21Level1" style:family="text">
      <style:text-properties style:font-name="Courier New" style:font-name-complex="Courier New"/>
    </style:style>
    <style:style style:name="List21Level2" style:family="text">
      <style:text-properties style:font-name="Wingdings"/>
    </style:style>
    <style:style style:name="List21Level3" style:family="text">
      <style:text-properties style:font-name="Symbol"/>
    </style:style>
    <style:style style:name="List21Level4" style:family="text">
      <style:text-properties style:font-name="Courier New" style:font-name-complex="Courier New"/>
    </style:style>
    <style:style style:name="List21Level5" style:family="text">
      <style:text-properties style:font-name="Wingdings"/>
    </style:style>
    <style:style style:name="List21Level6" style:family="text">
      <style:text-properties style:font-name="Symbol"/>
    </style:style>
    <style:style style:name="List21Level7" style:family="text">
      <style:text-properties style:font-name="Courier New" style:font-name-complex="Courier New"/>
    </style:style>
    <style:style style:name="List21Level8" style:family="text">
      <style:text-properties style:font-name="Wingdings"/>
    </style:style>
    <text:list-style style:name="LS21">
      <text:list-level-style-bullet text:bullet-char="" text:style-name="List21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21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21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21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21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21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2Level0" style:family="text">
      <style:text-properties style:font-name="Symbol"/>
    </style:style>
    <style:style style:name="List22Level1" style:family="text">
      <style:text-properties style:font-name="Courier New" style:font-name-complex="Courier New"/>
    </style:style>
    <style:style style:name="List22Level2" style:family="text">
      <style:text-properties style:font-name="Wingdings"/>
    </style:style>
    <style:style style:name="List22Level3" style:family="text">
      <style:text-properties style:font-name="Symbol"/>
    </style:style>
    <style:style style:name="List22Level4" style:family="text">
      <style:text-properties style:font-name="Courier New" style:font-name-complex="Courier New"/>
    </style:style>
    <style:style style:name="List22Level5" style:family="text">
      <style:text-properties style:font-name="Wingdings"/>
    </style:style>
    <style:style style:name="List22Level6" style:family="text">
      <style:text-properties style:font-name="Symbol"/>
    </style:style>
    <style:style style:name="List22Level7" style:family="text">
      <style:text-properties style:font-name="Courier New" style:font-name-complex="Courier New"/>
    </style:style>
    <style:style style:name="List22Level8" style:family="text">
      <style:text-properties style:font-name="Wingdings"/>
    </style:style>
    <text:list-style style:name="LS22">
      <text:list-level-style-bullet text:bullet-char="" text:style-name="List22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22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22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22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22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22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3Level0" style:family="text">
      <style:text-properties style:font-name="Symbol"/>
    </style:style>
    <style:style style:name="List23Level1" style:family="text">
      <style:text-properties style:font-name="Courier New" style:font-name-complex="Courier New"/>
    </style:style>
    <style:style style:name="List23Level2" style:family="text">
      <style:text-properties style:font-name="Wingdings"/>
    </style:style>
    <style:style style:name="List23Level3" style:family="text">
      <style:text-properties style:font-name="Symbol"/>
    </style:style>
    <style:style style:name="List23Level4" style:family="text">
      <style:text-properties style:font-name="Courier New" style:font-name-complex="Courier New"/>
    </style:style>
    <style:style style:name="List23Level5" style:family="text">
      <style:text-properties style:font-name="Wingdings"/>
    </style:style>
    <style:style style:name="List23Level6" style:family="text">
      <style:text-properties style:font-name="Symbol"/>
    </style:style>
    <style:style style:name="List23Level7" style:family="text">
      <style:text-properties style:font-name="Courier New" style:font-name-complex="Courier New"/>
    </style:style>
    <style:style style:name="List23Level8" style:family="text">
      <style:text-properties style:font-name="Wingdings"/>
    </style:style>
    <text:list-style style:name="LS23">
      <text:list-level-style-bullet text:bullet-char="" text:style-name="List23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23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23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23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23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23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4Level0" style:family="text">
      <style:text-properties style:font-name="Symbol"/>
    </style:style>
    <style:style style:name="List24Level1" style:family="text">
      <style:text-properties style:font-name="Courier New" style:font-name-complex="Courier New"/>
    </style:style>
    <style:style style:name="List24Level2" style:family="text">
      <style:text-properties style:font-name="Wingdings"/>
    </style:style>
    <style:style style:name="List24Level3" style:family="text">
      <style:text-properties style:font-name="Symbol"/>
    </style:style>
    <style:style style:name="List24Level4" style:family="text">
      <style:text-properties style:font-name="Courier New" style:font-name-complex="Courier New"/>
    </style:style>
    <style:style style:name="List24Level5" style:family="text">
      <style:text-properties style:font-name="Wingdings"/>
    </style:style>
    <style:style style:name="List24Level6" style:family="text">
      <style:text-properties style:font-name="Symbol"/>
    </style:style>
    <style:style style:name="List24Level7" style:family="text">
      <style:text-properties style:font-name="Courier New" style:font-name-complex="Courier New"/>
    </style:style>
    <style:style style:name="List24Level8" style:family="text">
      <style:text-properties style:font-name="Wingdings"/>
    </style:style>
    <text:list-style style:name="LS24">
      <text:list-level-style-bullet text:bullet-char="" text:style-name="List24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24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24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24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24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24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5Level0" style:family="text">
      <style:text-properties style:font-name="Arial" style:font-name-asian="Times New Roman" style:font-name-complex="Arial"/>
    </style:style>
    <style:style style:name="List25Level1" style:family="text">
      <style:text-properties style:font-name="Courier New" style:font-name-complex="Courier New"/>
    </style:style>
    <style:style style:name="List25Level2" style:family="text">
      <style:text-properties style:font-name="Wingdings"/>
    </style:style>
    <style:style style:name="List25Level3" style:family="text">
      <style:text-properties style:font-name="Symbol"/>
    </style:style>
    <style:style style:name="List25Level4" style:family="text">
      <style:text-properties style:font-name="Courier New" style:font-name-complex="Courier New"/>
    </style:style>
    <style:style style:name="List25Level5" style:family="text">
      <style:text-properties style:font-name="Wingdings"/>
    </style:style>
    <style:style style:name="List25Level6" style:family="text">
      <style:text-properties style:font-name="Symbol"/>
    </style:style>
    <style:style style:name="List25Level7" style:family="text">
      <style:text-properties style:font-name="Courier New" style:font-name-complex="Courier New"/>
    </style:style>
    <style:style style:name="List25Level8" style:family="text">
      <style:text-properties style:font-name="Wingdings"/>
    </style:style>
    <text:list-style style:name="LS25">
      <text:list-level-style-bullet text:bullet-char="-" text:style-name="List25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25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25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25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25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25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6Level0" style:family="text">
      <style:text-properties style:font-name="Arial" style:font-name-asian="Times New Roman" style:font-name-complex="Arial"/>
    </style:style>
    <style:style style:name="List26Level1" style:family="text">
      <style:text-properties style:font-name="Courier New" style:font-name-complex="Courier New"/>
    </style:style>
    <style:style style:name="List26Level2" style:family="text">
      <style:text-properties style:font-name="Wingdings"/>
    </style:style>
    <style:style style:name="List26Level3" style:family="text">
      <style:text-properties style:font-name="Symbol"/>
    </style:style>
    <style:style style:name="List26Level4" style:family="text">
      <style:text-properties style:font-name="Courier New" style:font-name-complex="Courier New"/>
    </style:style>
    <style:style style:name="List26Level5" style:family="text">
      <style:text-properties style:font-name="Wingdings"/>
    </style:style>
    <style:style style:name="List26Level6" style:family="text">
      <style:text-properties style:font-name="Symbol"/>
    </style:style>
    <style:style style:name="List26Level7" style:family="text">
      <style:text-properties style:font-name="Courier New" style:font-name-complex="Courier New"/>
    </style:style>
    <style:style style:name="List26Level8" style:family="text">
      <style:text-properties style:font-name="Wingdings"/>
    </style:style>
    <text:list-style style:name="LS26">
      <text:list-level-style-bullet text:bullet-char="-" text:style-name="List26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26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26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26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26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26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7Level0" style:family="text">
      <style:text-properties style:font-name="Symbol"/>
    </style:style>
    <style:style style:name="List27Level1" style:family="text">
      <style:text-properties style:font-name="Courier New" style:font-name-complex="Courier New"/>
    </style:style>
    <style:style style:name="List27Level2" style:family="text">
      <style:text-properties style:font-name="Wingdings"/>
    </style:style>
    <style:style style:name="List27Level3" style:family="text">
      <style:text-properties style:font-name="Symbol"/>
    </style:style>
    <style:style style:name="List27Level4" style:family="text">
      <style:text-properties style:font-name="Courier New" style:font-name-complex="Courier New"/>
    </style:style>
    <style:style style:name="List27Level5" style:family="text">
      <style:text-properties style:font-name="Wingdings"/>
    </style:style>
    <style:style style:name="List27Level6" style:family="text">
      <style:text-properties style:font-name="Symbol"/>
    </style:style>
    <style:style style:name="List27Level7" style:family="text">
      <style:text-properties style:font-name="Courier New" style:font-name-complex="Courier New"/>
    </style:style>
    <style:style style:name="List27Level8" style:family="text">
      <style:text-properties style:font-name="Wingdings"/>
    </style:style>
    <text:list-style style:name="LS27">
      <text:list-level-style-bullet text:bullet-char="" text:style-name="List2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8Level0" style:family="text">
      <style:text-properties style:font-name="Symbol"/>
    </style:style>
    <style:style style:name="List28Level1" style:family="text">
      <style:text-properties style:font-name="Courier New" style:font-name-complex="Courier New"/>
    </style:style>
    <style:style style:name="List28Level2" style:family="text">
      <style:text-properties style:font-name="Wingdings"/>
    </style:style>
    <style:style style:name="List28Level3" style:family="text">
      <style:text-properties style:font-name="Symbol"/>
    </style:style>
    <style:style style:name="List28Level4" style:family="text">
      <style:text-properties style:font-name="Courier New" style:font-name-complex="Courier New"/>
    </style:style>
    <style:style style:name="List28Level5" style:family="text">
      <style:text-properties style:font-name="Wingdings"/>
    </style:style>
    <style:style style:name="List28Level6" style:family="text">
      <style:text-properties style:font-name="Symbol"/>
    </style:style>
    <style:style style:name="List28Level7" style:family="text">
      <style:text-properties style:font-name="Courier New" style:font-name-complex="Courier New"/>
    </style:style>
    <style:style style:name="List28Level8" style:family="text">
      <style:text-properties style:font-name="Wingdings"/>
    </style:style>
    <text:list-style style:name="LS28">
      <text:list-level-style-bullet text:bullet-char="" text:style-name="List2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9Level0" style:family="text">
      <style:text-properties style:font-name="Symbol"/>
    </style:style>
    <style:style style:name="List29Level1" style:family="text">
      <style:text-properties style:font-name="Courier New" style:font-name-complex="Courier New"/>
    </style:style>
    <style:style style:name="List29Level2" style:family="text">
      <style:text-properties style:font-name="Wingdings"/>
    </style:style>
    <style:style style:name="List29Level3" style:family="text">
      <style:text-properties style:font-name="Symbol"/>
    </style:style>
    <style:style style:name="List29Level4" style:family="text">
      <style:text-properties style:font-name="Courier New" style:font-name-complex="Courier New"/>
    </style:style>
    <style:style style:name="List29Level5" style:family="text">
      <style:text-properties style:font-name="Wingdings"/>
    </style:style>
    <style:style style:name="List29Level6" style:family="text">
      <style:text-properties style:font-name="Symbol"/>
    </style:style>
    <style:style style:name="List29Level7" style:family="text">
      <style:text-properties style:font-name="Courier New" style:font-name-complex="Courier New"/>
    </style:style>
    <style:style style:name="List29Level8" style:family="text">
      <style:text-properties style:font-name="Wingdings"/>
    </style:style>
    <text:list-style style:name="LS29">
      <text:list-level-style-bullet text:bullet-char="" text:style-name="List29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o" text:style-name="List29Level1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2" text:level="3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/>
      </text:list-level-style-bullet>
      <text:list-level-style-bullet text:bullet-char="" text:style-name="List29Level3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/>
      </text:list-level-style-bullet>
      <text:list-level-style-bullet text:bullet-char="o" text:style-name="List29Level4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5" text:level="6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/>
      </text:list-level-style-bullet>
      <text:list-level-style-bullet text:bullet-char="" text:style-name="List29Level6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/>
      </text:list-level-style-bullet>
      <text:list-level-style-bullet text:bullet-char="o" text:style-name="List29Level7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8" text:level="9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Wingdings"/>
      </text:list-level-style-bullet>
    </text:list-style>
    <style:style style:name="List30Level0" style:family="text">
      <style:text-properties style:font-name="Symbol"/>
    </style:style>
    <style:style style:name="List30Level1" style:family="text">
      <style:text-properties style:font-name="Courier New" style:font-name-complex="Courier New"/>
    </style:style>
    <style:style style:name="List30Level2" style:family="text">
      <style:text-properties style:font-name="Wingdings"/>
    </style:style>
    <style:style style:name="List30Level3" style:family="text">
      <style:text-properties style:font-name="Symbol"/>
    </style:style>
    <style:style style:name="List30Level4" style:family="text">
      <style:text-properties style:font-name="Courier New" style:font-name-complex="Courier New"/>
    </style:style>
    <style:style style:name="List30Level5" style:family="text">
      <style:text-properties style:font-name="Wingdings"/>
    </style:style>
    <style:style style:name="List30Level6" style:family="text">
      <style:text-properties style:font-name="Symbol"/>
    </style:style>
    <style:style style:name="List30Level7" style:family="text">
      <style:text-properties style:font-name="Courier New" style:font-name-complex="Courier New"/>
    </style:style>
    <style:style style:name="List30Level8" style:family="text">
      <style:text-properties style:font-name="Wingdings"/>
    </style:style>
    <text:list-style style:name="LS30">
      <text:list-level-style-bullet text:bullet-char="" text:style-name="List3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30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30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30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30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30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31Level0" style:family="text">
      <style:text-properties style:font-name="Symbol"/>
    </style:style>
    <style:style style:name="List31Level1" style:family="text">
      <style:text-properties style:font-name="Courier New" style:font-name-complex="Courier New"/>
    </style:style>
    <style:style style:name="List31Level2" style:family="text">
      <style:text-properties style:font-name="Wingdings"/>
    </style:style>
    <style:style style:name="List31Level3" style:family="text">
      <style:text-properties style:font-name="Symbol"/>
    </style:style>
    <style:style style:name="List31Level4" style:family="text">
      <style:text-properties style:font-name="Courier New" style:font-name-complex="Courier New"/>
    </style:style>
    <style:style style:name="List31Level5" style:family="text">
      <style:text-properties style:font-name="Wingdings"/>
    </style:style>
    <style:style style:name="List31Level6" style:family="text">
      <style:text-properties style:font-name="Symbol"/>
    </style:style>
    <style:style style:name="List31Level7" style:family="text">
      <style:text-properties style:font-name="Courier New" style:font-name-complex="Courier New"/>
    </style:style>
    <style:style style:name="List31Level8" style:family="text">
      <style:text-properties style:font-name="Wingdings"/>
    </style:style>
    <text:list-style style:name="LS31">
      <text:list-level-style-bullet text:bullet-char="" text:style-name="List31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o" text:style-name="List31Level1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2" text:level="3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/>
      </text:list-level-style-bullet>
      <text:list-level-style-bullet text:bullet-char="" text:style-name="List31Level3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/>
      </text:list-level-style-bullet>
      <text:list-level-style-bullet text:bullet-char="o" text:style-name="List31Level4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5" text:level="6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/>
      </text:list-level-style-bullet>
      <text:list-level-style-bullet text:bullet-char="" text:style-name="List31Level6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/>
      </text:list-level-style-bullet>
      <text:list-level-style-bullet text:bullet-char="o" text:style-name="List31Level7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8" text:level="9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Wingdings"/>
      </text:list-level-style-bullet>
    </text:list-style>
    <style:style style:name="List32Level0" style:family="text">
      <style:text-properties style:font-name="Symbol"/>
    </style:style>
    <style:style style:name="List32Level1" style:family="text">
      <style:text-properties style:font-name="Courier New" style:font-name-complex="Courier New"/>
    </style:style>
    <style:style style:name="List32Level2" style:family="text">
      <style:text-properties style:font-name="Wingdings"/>
    </style:style>
    <style:style style:name="List32Level3" style:family="text">
      <style:text-properties style:font-name="Symbol"/>
    </style:style>
    <style:style style:name="List32Level4" style:family="text">
      <style:text-properties style:font-name="Courier New" style:font-name-complex="Courier New"/>
    </style:style>
    <style:style style:name="List32Level5" style:family="text">
      <style:text-properties style:font-name="Wingdings"/>
    </style:style>
    <style:style style:name="List32Level6" style:family="text">
      <style:text-properties style:font-name="Symbol"/>
    </style:style>
    <style:style style:name="List32Level7" style:family="text">
      <style:text-properties style:font-name="Courier New" style:font-name-complex="Courier New"/>
    </style:style>
    <style:style style:name="List32Level8" style:family="text">
      <style:text-properties style:font-name="Wingdings"/>
    </style:style>
    <text:list-style style:name="LS32">
      <text:list-level-style-bullet text:bullet-char="" text:style-name="List3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3Level0" style:family="text">
      <style:text-properties style:font-name="Symbol"/>
    </style:style>
    <style:style style:name="List33Level1" style:family="text">
      <style:text-properties style:font-name="Courier New" style:font-name-complex="Courier New"/>
    </style:style>
    <style:style style:name="List33Level2" style:family="text">
      <style:text-properties style:font-name="Wingdings"/>
    </style:style>
    <style:style style:name="List33Level3" style:family="text">
      <style:text-properties style:font-name="Symbol"/>
    </style:style>
    <style:style style:name="List33Level4" style:family="text">
      <style:text-properties style:font-name="Courier New" style:font-name-complex="Courier New"/>
    </style:style>
    <style:style style:name="List33Level5" style:family="text">
      <style:text-properties style:font-name="Wingdings"/>
    </style:style>
    <style:style style:name="List33Level6" style:family="text">
      <style:text-properties style:font-name="Symbol"/>
    </style:style>
    <style:style style:name="List33Level7" style:family="text">
      <style:text-properties style:font-name="Courier New" style:font-name-complex="Courier New"/>
    </style:style>
    <style:style style:name="List33Level8" style:family="text">
      <style:text-properties style:font-name="Wingdings"/>
    </style:style>
    <text:list-style style:name="LS33">
      <text:list-level-style-bullet text:bullet-char="" text:style-name="List3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4Level0" style:family="text">
      <style:text-properties style:font-name="Symbol"/>
    </style:style>
    <style:style style:name="List34Level1" style:family="text">
      <style:text-properties style:font-name="Courier New" style:font-name-complex="Courier New"/>
    </style:style>
    <style:style style:name="List34Level2" style:family="text">
      <style:text-properties style:font-name="Wingdings"/>
    </style:style>
    <style:style style:name="List34Level3" style:family="text">
      <style:text-properties style:font-name="Symbol"/>
    </style:style>
    <style:style style:name="List34Level4" style:family="text">
      <style:text-properties style:font-name="Courier New" style:font-name-complex="Courier New"/>
    </style:style>
    <style:style style:name="List34Level5" style:family="text">
      <style:text-properties style:font-name="Wingdings"/>
    </style:style>
    <style:style style:name="List34Level6" style:family="text">
      <style:text-properties style:font-name="Symbol"/>
    </style:style>
    <style:style style:name="List34Level7" style:family="text">
      <style:text-properties style:font-name="Courier New" style:font-name-complex="Courier New"/>
    </style:style>
    <style:style style:name="List34Level8" style:family="text">
      <style:text-properties style:font-name="Wingdings"/>
    </style:style>
    <text:list-style style:name="LS34">
      <text:list-level-style-bullet text:bullet-char="" text:style-name="List3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5Level0" style:family="text">
      <style:text-properties fo:font-weight="normal" style:font-weight-asian="normal"/>
    </style:style>
    <text:list-style style:name="LS35">
      <text:list-level-style-number style:num-format="1" text:style-name="List3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weight="normal" style:font-weight-asian="normal"/>
      </text:list-level-style-number>
      <text:list-level-style-number style:num-format="a" text:style-name="List35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35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35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35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35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35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35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35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36Level0" style:family="text">
      <style:text-properties style:font-name="Symbol"/>
    </style:style>
    <style:style style:name="List36Level1" style:family="text">
      <style:text-properties style:font-name="Courier New"/>
    </style:style>
    <style:style style:name="List36Level2" style:family="text">
      <style:text-properties style:font-name="Wingdings"/>
    </style:style>
    <style:style style:name="List36Level3" style:family="text">
      <style:text-properties style:font-name="Symbol"/>
    </style:style>
    <style:style style:name="List36Level4" style:family="text">
      <style:text-properties style:font-name="Courier New"/>
    </style:style>
    <style:style style:name="List36Level5" style:family="text">
      <style:text-properties style:font-name="Wingdings"/>
    </style:style>
    <style:style style:name="List36Level6" style:family="text">
      <style:text-properties style:font-name="Symbol"/>
    </style:style>
    <style:style style:name="List36Level7" style:family="text">
      <style:text-properties style:font-name="Courier New"/>
    </style:style>
    <style:style style:name="List36Level8" style:family="text">
      <style:text-properties style:font-name="Wingdings"/>
    </style:style>
    <text:list-style style:name="LS36">
      <text:list-level-style-bullet text:bullet-char="" text:style-name="List3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3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3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3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37">
      <text:list-level-style-number style:num-format="i" text:style-name="List37Level0" style:num-suffix=")" style:num-prefix="(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a" text:style-name="List3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7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7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7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38Level0" style:family="text">
      <style:text-properties style:font-name="Symbol"/>
    </style:style>
    <style:style style:name="List38Level1" style:family="text">
      <style:text-properties style:font-name="Courier New" style:font-name-complex="Courier New"/>
    </style:style>
    <style:style style:name="List38Level2" style:family="text">
      <style:text-properties style:font-name="Wingdings"/>
    </style:style>
    <style:style style:name="List38Level3" style:family="text">
      <style:text-properties style:font-name="Symbol"/>
    </style:style>
    <style:style style:name="List38Level4" style:family="text">
      <style:text-properties style:font-name="Courier New" style:font-name-complex="Courier New"/>
    </style:style>
    <style:style style:name="List38Level5" style:family="text">
      <style:text-properties style:font-name="Wingdings"/>
    </style:style>
    <style:style style:name="List38Level6" style:family="text">
      <style:text-properties style:font-name="Symbol"/>
    </style:style>
    <style:style style:name="List38Level7" style:family="text">
      <style:text-properties style:font-name="Courier New" style:font-name-complex="Courier New"/>
    </style:style>
    <style:style style:name="List38Level8" style:family="text">
      <style:text-properties style:font-name="Wingdings"/>
    </style:style>
    <text:list-style style:name="LS38">
      <text:list-level-style-bullet text:bullet-char="" text:style-name="List3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9Level0" style:family="text">
      <style:text-properties style:font-name="Symbol" style:font-name-asian="Times New Roman" style:font-name-complex="Arial"/>
    </style:style>
    <style:style style:name="List39Level1" style:family="text">
      <style:text-properties style:font-name="Courier New" style:font-name-complex="Courier New"/>
    </style:style>
    <style:style style:name="List39Level2" style:family="text">
      <style:text-properties style:font-name="Wingdings"/>
    </style:style>
    <style:style style:name="List39Level3" style:family="text">
      <style:text-properties style:font-name="Symbol"/>
    </style:style>
    <style:style style:name="List39Level4" style:family="text">
      <style:text-properties style:font-name="Courier New" style:font-name-complex="Courier New"/>
    </style:style>
    <style:style style:name="List39Level5" style:family="text">
      <style:text-properties style:font-name="Wingdings"/>
    </style:style>
    <style:style style:name="List39Level6" style:family="text">
      <style:text-properties style:font-name="Symbol"/>
    </style:style>
    <style:style style:name="List39Level7" style:family="text">
      <style:text-properties style:font-name="Courier New" style:font-name-complex="Courier New"/>
    </style:style>
    <style:style style:name="List39Level8" style:family="text">
      <style:text-properties style:font-name="Wingdings"/>
    </style:style>
    <text:list-style style:name="LS39">
      <text:list-level-style-bullet text:bullet-char="" text:style-name="List3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style:font-name-asian="Times New Roman" style:font-name-complex="Arial"/>
      </text:list-level-style-bullet>
      <text:list-level-style-bullet text:bullet-char="o" text:style-name="List3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0Level0" style:family="text">
      <style:text-properties style:font-name="Arial" style:font-name-asian="Times New Roman" style:font-name-complex="Arial"/>
    </style:style>
    <style:style style:name="List40Level1" style:family="text">
      <style:text-properties style:font-name="Courier New" style:font-name-complex="Courier New"/>
    </style:style>
    <style:style style:name="List40Level2" style:family="text">
      <style:text-properties style:font-name="Wingdings"/>
    </style:style>
    <style:style style:name="List40Level3" style:family="text">
      <style:text-properties style:font-name="Symbol"/>
    </style:style>
    <style:style style:name="List40Level4" style:family="text">
      <style:text-properties style:font-name="Courier New" style:font-name-complex="Courier New"/>
    </style:style>
    <style:style style:name="List40Level5" style:family="text">
      <style:text-properties style:font-name="Wingdings"/>
    </style:style>
    <style:style style:name="List40Level6" style:family="text">
      <style:text-properties style:font-name="Symbol"/>
    </style:style>
    <style:style style:name="List40Level7" style:family="text">
      <style:text-properties style:font-name="Courier New" style:font-name-complex="Courier New"/>
    </style:style>
    <style:style style:name="List40Level8" style:family="text">
      <style:text-properties style:font-name="Wingdings"/>
    </style:style>
    <text:list-style style:name="LS40">
      <text:list-level-style-bullet text:bullet-char="-" text:style-name="List4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4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41">
      <text:list-level-style-number style:num-format="1" text:style-name="List4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4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4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4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4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4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4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4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4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42">
      <text:list-level-style-number style:num-format="1" text:style-name="List4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4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4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4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4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4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4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4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4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43">
      <text:list-level-style-number style:num-format="i" text:style-name="List43Level0" style:num-suffix=".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a" text:style-name="List4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4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4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4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4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4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4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4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 text:citation-style-name="Endnote_20_reference" text:citation-body-style-name="Endnote_20_text"/>
  </office:styles>
  <office:automatic-styles>
    <style:page-layout style:name="pm1">
      <style:page-layout-properties style:print-orientation="portrait" fo:page-width="21.001cm" fo:page-height="29.7cm" fo:padding-top="0cm" fo:margin-top="1.251cm" fo:padding-bottom="0cm" fo:margin-bottom="1.251cm" fo:padding-left="0cm" fo:margin-left="2.701cm" fo:padding-right="0cm" fo:margin-right="2.701cm"/>
      <style:header-style>
        <style:header-footer-properties fo:min-height="0.75cm" style:dynamic-spacing="true"/>
      </style:header-style>
      <style:footer-style>
        <style:header-footer-properties fo:min-height="0.75cm" style:dynamic-spacing="true"/>
      </style:footer-style>
    </style:page-layout>
    <style:style style:name="P1" style:family="paragraph" style:parent-style-name="Header" style:master-page-name="Standard"/>
    <style:style style:name="FR1" style:family="graphic" style:parent-style-name="Header">
      <style:graphic-properties draw:stroke="none" svg:stroke-width="0.018cm" draw:fill="none" draw:opacity="0%" style:background-transparency="100%" fo:border-top="none" fo:border-bottom="none" fo:padding-left="0.706cm" fo:border-left="none" fo:margin-left="0.318cm" fo:border-right="none" fo:margin-right="0.318cm" style:horizontal-pos="from-left" style:horizontal-rel="page" style:vertical-pos="from-top" style:vertical-rel="page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fo:color="#000000" style:font-name="Calibri" fo:font-size="10pt" style:font-size-asian="10pt" style:font-name-complex="Calibri"/>
    </style:style>
    <style:style style:name="P3" style:family="paragraph" style:parent-style-name="Footer"/>
    <style:style style:name="FR2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4" style:family="paragraph" style:parent-style-name="Footer"/>
    <style:style style:name="T4_1" style:family="text" style:parent-style-name="Page_20_number"/>
  </office:automatic-styles>
  <office:master-styles>
    <style:master-page style:name="Standard" style:page-layout-name="pm1">
      <style:header>
        <text:p text:style-name="P1"><draw:frame svg:x="0cm" svg:y="0.529cm" svg:width="21.001cm" svg:height="0.758cm" draw:style-name="FR1" text:anchor-type="page" draw:z-index="0"><draw:text-box><text:p text:style-name="P2"><text:span text:style-name="T2_1">OFFICIAL</text:span></text:p></draw:text-box><svg:desc>{"HashCode":-1291824593,"Height":841.0,"Width":595.0,"Placement":"Header","Index":"Primary","Section":1,"Top":0.0,"Left":0.0}</svg:desc></draw:frame></text:p>
      </style:header>
      <style:footer>
        <text:p text:style-name="P3"><draw:frame svg:x="0cm" svg:y="0.002cm" draw:style-name="FR2" text:anchor-type="char" draw:z-index="0"><draw:text-box fo:min-height="0cm" fo:min-width="0cm"><text:p text:style-name="P4"><text:span text:style-name="T4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Women and Children BC Addendum Final</dc:title>
    <meta:initial-creator>Shauna Corr</meta:initial-creator>
    <meta:creation-date>2025-07-25T08:34:00</meta:creation-date>
    <dc:creator>Sami Kawash</dc:creator>
    <dc:date>2026-06-24T09:26:17</dc:date>
    <meta:print-date>2013-07-26T03:34:00</meta:print-date>
    <meta:template xlink:href="Addendum to Business Case form.dot" xlink:type="simple"/>
    <meta:editing-cycles>132</meta:editing-cycles>
    <meta:document-statistic meta:page-count="0" meta:paragraph-count="0" meta:row-count="0" meta:word-count="0" meta:character-count="0" meta:non-whitespace-character-count="0"/>
    <meta:user-defined meta:name="Business Document Type">Addendum to the Business Case</meta:user-defined>
    <meta:user-defined meta:name="ContentTypeId">0x010100A9E804AD2130B047BEB1B1355903FA59020093825E148D92B24FAE396E29C354CC91</meta:user-defined>
    <meta:user-defined meta:name="MediaServiceImageTags"/>
    <meta:user-defined meta:name="MSIP_Label_9e9cc48d-6fba-4c12-9882-137473def580_ActionId">9d3d55e0-b34c-4c60-b997-fbf7f9d59161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Standard</meta:user-defined>
    <meta:user-defined meta:name="MSIP_Label_9e9cc48d-6fba-4c12-9882-137473def580_Name">Official</meta:user-defined>
    <meta:user-defined meta:name="MSIP_Label_9e9cc48d-6fba-4c12-9882-137473def580_SetDate">2022-06-10T08:48:18Z</meta:user-defined>
    <meta:user-defined meta:name="MSIP_Label_9e9cc48d-6fba-4c12-9882-137473def580_SiteId">d3a2d0d3-7cc8-4f52-bbf9-85bd43d94279</meta:user-defined>
    <meta:user-defined meta:name="MSIP_Label_e4c996da-17fa-4fc5-8989-2758fb4cf86b_ActionId">2c27cc43-bca5-4cab-9814-2eb1aad935a2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2-26T08:56:09Z</meta:user-defined>
    <meta:user-defined meta:name="MSIP_Label_e4c996da-17fa-4fc5-8989-2758fb4cf86b_SiteId">cdf709af-1a18-4c74-bd93-6d14a64d73b3</meta:user-defined>
    <meta:user-defined meta:name="TemplateUrl"/>
    <meta:user-defined meta:name="xd_ProgID"/>
    <meta:user-defined meta:name="xd_Signature" meta:value-type="boolean">false</meta:user-defined>
  </office:meta>
</office:document-meta>
</file>