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Body_20_Text" style:master-page-name="Standard">
      <style:paragraph-properties style:page-number="1"/>
      <style:text-properties style:font-name="Times New Roman" fo:font-size="11pt" style:font-size-asian="11pt"/>
    </style:style>
    <style:style style:name="P2" style:family="paragraph" style:parent-style-name="Body_20_Text">
      <style:text-properties style:font-name="Times New Roman" fo:font-size="11pt" style:font-size-asian="11pt"/>
    </style:style>
    <style:style style:name="P3" style:family="paragraph" style:parent-style-name="Body_20_Text">
      <style:text-properties style:font-name="Times New Roman" fo:font-size="11pt" style:font-size-asian="11pt"/>
    </style:style>
    <style:style style:name="P4" style:family="paragraph" style:parent-style-name="Body_20_Text">
      <style:text-properties style:font-name="Times New Roman" fo:font-size="11pt" style:font-size-asian="11pt"/>
    </style:style>
    <style:style style:name="P5" style:family="paragraph" style:parent-style-name="Body_20_Text">
      <style:paragraph-properties fo:margin-top="0.155cm"/>
      <style:text-properties style:font-name="Times New Roman" fo:font-size="11pt" style:font-size-asian="11pt"/>
    </style:style>
    <style:style style:name="P6" style:family="paragraph" style:parent-style-name="Normal">
      <style:paragraph-properties fo:text-align="right" fo:text-indent="-0.496cm" style:line-height-at-least="0.882cm" fo:margin-left="14.721cm" fo:margin-right="1.258cm"/>
    </style:style>
    <style:style style:name="T6_1" style:family="text"/>
    <style:style style:name="T6_2" style:family="text">
      <style:text-properties fo:letter-spacing="-0.028cm"/>
    </style:style>
    <style:style style:name="T6_3" style:family="text"/>
    <style:style style:name="T6_4" style:family="text">
      <style:text-properties style:text-underline-style="solid" style:text-underline-color="font-color"/>
    </style:style>
    <style:style style:name="T6_5" style:family="text">
      <style:text-properties fo:letter-spacing="-0.002cm" style:text-underline-style="solid" style:text-underline-color="font-color"/>
    </style:style>
    <style:style style:name="T6_6" style:family="text">
      <style:text-properties fo:letter-spacing="-0.009cm" style:text-underline-style="solid" style:text-underline-color="font-color"/>
    </style:style>
    <style:style style:name="P7" style:family="paragraph" style:parent-style-name="Normal">
      <style:paragraph-properties fo:text-align="right" fo:margin-top="0.014cm" fo:margin-right="1.261cm"/>
    </style:style>
    <style:style style:name="T7_1" style:family="text">
      <style:text-properties style:text-underline-style="solid" style:text-underline-color="font-color"/>
    </style:style>
    <style:style style:name="T7_2" style:family="text">
      <style:text-properties fo:letter-spacing="-0.019cm" style:text-underline-style="solid" style:text-underline-color="font-color"/>
    </style:style>
    <style:style style:name="T7_3" style:family="text">
      <style:text-properties fo:letter-spacing="-0.004cm" style:text-underline-style="solid" style:text-underline-color="font-color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8" style:family="paragraph" style:parent-style-name="Normal" style:master-page-name="MasterPage1">
      <style:paragraph-properties fo:margin-top="0.146cm"/>
    </style:style>
    <style:style style:name="T8_1" style:family="text">
      <style:text-properties fo:letter-spacing="-0.004cm"/>
    </style:style>
    <style:style style:name="P9" style:family="paragraph" style:parent-style-name="Body_20_Text">
      <style:text-properties fo:font-size="11pt" style:font-size-asian="11pt"/>
    </style:style>
    <style:style style:name="P10" style:family="paragraph" style:parent-style-name="Normal">
      <style:paragraph-properties fo:margin-top="0.002cm"/>
    </style:style>
    <style:style style:name="T10_1" style:family="text"/>
    <style:style style:name="T10_2" style:family="text">
      <style:text-properties fo:letter-spacing="-0.004cm"/>
    </style:style>
    <style:style style:name="P11" style:family="paragraph" style:parent-style-name="Body_20_Text">
      <style:text-properties fo:font-size="11pt" style:font-size-asian="11pt"/>
    </style:style>
    <style:style style:name="P12" style:family="paragraph" style:parent-style-name="List_20_Paragraph">
      <style:paragraph-properties fo:text-align="justify" fo:margin-right="1.265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12_1" style:family="text"/>
    <style:style style:name="T12_2" style:family="text">
      <style:text-properties fo:letter-spacing="-0.028cm"/>
    </style:style>
    <style:style style:name="T12_3" style:family="text"/>
    <style:style style:name="T12_4" style:family="text">
      <style:text-properties fo:letter-spacing="-0.026cm"/>
    </style:style>
    <style:style style:name="T12_5" style:family="text"/>
    <style:style style:name="T12_6" style:family="text">
      <style:text-properties style:text-underline-style="solid" style:text-underline-color="font-color"/>
    </style:style>
    <style:style style:name="T12_7" style:family="text">
      <style:text-properties fo:letter-spacing="-0.026cm" style:text-underline-style="solid" style:text-underline-color="font-color"/>
    </style:style>
    <style:style style:name="T12_8" style:family="text">
      <style:text-properties style:text-underline-style="solid" style:text-underline-color="font-color"/>
    </style:style>
    <style:style style:name="T12_9" style:family="text">
      <style:text-properties fo:letter-spacing="-0.028cm" style:text-underline-style="solid" style:text-underline-color="font-color"/>
    </style:style>
    <style:style style:name="T12_10" style:family="text">
      <style:text-properties style:text-underline-style="solid" style:text-underline-color="font-color"/>
    </style:style>
    <style:style style:name="T12_11" style:family="text"/>
    <style:style style:name="T12_12" style:family="text">
      <style:text-properties fo:letter-spacing="-0.026cm"/>
    </style:style>
    <style:style style:name="T12_13" style:family="text"/>
    <style:style style:name="T12_14" style:family="text">
      <style:text-properties fo:letter-spacing="-0.026cm"/>
    </style:style>
    <style:style style:name="T12_15" style:family="text"/>
    <style:style style:name="T12_16" style:family="text">
      <style:text-properties fo:letter-spacing="-0.026cm"/>
    </style:style>
    <style:style style:name="T12_17" style:family="text"/>
    <style:style style:name="T12_18" style:family="text">
      <style:text-properties fo:letter-spacing="-0.028cm"/>
    </style:style>
    <style:style style:name="T12_19" style:family="text"/>
    <style:style style:name="T12_20" style:family="text">
      <style:text-properties fo:letter-spacing="-0.026cm"/>
    </style:style>
    <style:style style:name="T12_21" style:family="text"/>
    <style:style style:name="T12_22" style:family="text">
      <style:text-properties fo:letter-spacing="-0.026cm"/>
    </style:style>
    <style:style style:name="T12_23" style:family="text"/>
    <style:style style:name="T12_24" style:family="text">
      <style:text-properties fo:letter-spacing="-0.028cm"/>
    </style:style>
    <style:style style:name="T12_25" style:family="text"/>
    <style:style style:name="T12_26" style:family="text">
      <style:text-properties fo:letter-spacing="-0.026cm"/>
    </style:style>
    <style:style style:name="T12_27" style:family="text"/>
    <style:style style:name="T12_28" style:family="text">
      <style:text-properties style:text-underline-style="solid" style:text-underline-color="font-color"/>
    </style:style>
    <style:style style:name="T12_29" style:family="text"/>
    <style:style style:name="T12_30" style:family="text">
      <style:text-properties style:text-underline-style="solid" style:text-underline-color="font-color"/>
    </style:style>
    <style:style style:name="T12_31" style:family="text"/>
    <style:style style:name="P13" style:family="paragraph" style:parent-style-name="Body_20_Text">
      <style:paragraph-properties fo:margin-top="0.037cm" fo:margin-bottom="0.002cm"/>
    </style:style>
    <style:style style:name="Table1" style:family="table">
      <style:table-properties table:align="left" style:width="15.242cm" fo:margin-left="1.478cm"/>
    </style:style>
    <style:style style:name="Column1" style:family="table-column">
      <style:table-column-properties style:column-width="5.479cm" style:use-optimal-column-width="false"/>
    </style:style>
    <style:style style:name="Column2" style:family="table-column">
      <style:table-column-properties style:column-width="0.444cm" style:use-optimal-column-width="false"/>
    </style:style>
    <style:style style:name="Column3" style:family="table-column">
      <style:table-column-properties style:column-width="1.418cm" style:use-optimal-column-width="false"/>
    </style:style>
    <style:style style:name="Column4" style:family="table-column">
      <style:table-column-properties style:column-width="2.646cm" style:use-optimal-column-width="false"/>
    </style:style>
    <style:style style:name="Column5" style:family="table-column">
      <style:table-column-properties style:column-width="2.736cm" style:use-optimal-column-width="false"/>
    </style:style>
    <style:style style:name="Column6" style:family="table-column">
      <style:table-column-properties style:column-width="2.32cm" style:use-optimal-column-width="false"/>
    </style:style>
    <style:style style:name="Column7" style:family="table-column">
      <style:table-column-properties style:column-width="0.199cm" style:use-optimal-column-width="false"/>
    </style:style>
    <style:style style:name="Row1" style:family="table-row">
      <style:table-row-properties style:min-row-height="1.492cm" style:use-optimal-row-height="false"/>
    </style:style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Table_20_Paragraph">
      <style:paragraph-properties fo:margin-left="0.189cm" fo:margin-right="1.339cm"/>
    </style:style>
    <style:style style:name="T1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Table_20_Paragraph">
      <style:paragraph-properties fo:text-align="justify" fo:margin-left="0.189cm" fo:margin-right="0.18cm"/>
    </style:style>
    <style:style style:name="T1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887cm" style:use-optimal-row-height="false"/>
    </style:style>
    <style:style style:name="Cell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Table_20_Paragraph">
      <style:paragraph-properties fo:margin-left="0.189cm"/>
    </style:style>
    <style:style style:name="T16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2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Table_20_Paragraph">
      <style:paragraph-properties fo:margin-left="0.189cm"/>
    </style:style>
    <style:style style:name="T17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2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4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6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8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0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3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893cm" style:use-optimal-row-height="false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Table_20_Paragraph">
      <style:paragraph-properties fo:line-height="0.444cm" fo:margin-left="0.189cm"/>
    </style:style>
    <style:style style:name="T1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2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4" style:family="text">
      <style:text-properties fo:letter-spacing="0.14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6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8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Table_20_Paragraph">
      <style:paragraph-properties fo:margin-left="0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1.341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Table_20_Paragraph">
      <style:paragraph-properties fo:margin-top="0.004cm" fo:margin-left="0.189cm" fo:margin-right="0.159cm"/>
    </style:style>
    <style:style style:name="T20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6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Table_20_Paragraph">
      <style:paragraph-properties fo:margin-top="0.004cm" fo:margin-left="0.189cm"/>
    </style:style>
    <style:style style:name="T21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1_2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1.337cm" style:use-optimal-row-height="false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Table_20_Paragraph">
      <style:paragraph-properties fo:margin-left="0.189cm" fo:margin-right="1.339cm"/>
    </style:style>
    <style:style style:name="T22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Table_20_Paragraph">
      <style:paragraph-properties fo:margin-left="0.189cm"/>
    </style:style>
    <style:style style:name="T23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2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2.23cm" style:use-optimal-row-height="false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Table_20_Paragraph">
      <style:paragraph-properties fo:margin-left="0.189cm"/>
    </style:style>
    <style:style style:name="T2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2" style:family="text">
      <style:text-properties fo:letter-spacing="-0.01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4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6" style:family="text">
      <style:text-properties fo:letter-spacing="-0.01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8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10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5" style:family="paragraph" style:parent-style-name="Table_20_Paragraph">
      <style:paragraph-properties fo:margin-left="0.189cm" fo:margin-right="0.843cm"/>
    </style:style>
    <style:style style:name="T2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4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Table_20_Paragraph">
      <style:paragraph-properties fo:margin-left="0.189cm"/>
    </style:style>
    <style:style style:name="T26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1.9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margin-top="0.004cm" fo:margin-left="0.189cm"/>
    </style:style>
    <style:style style:name="T27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8" style:family="paragraph" style:parent-style-name="Table_20_Paragraph">
      <style:paragraph-properties fo:margin-left="0.189cm" fo:margin-right="0.843cm"/>
    </style:style>
    <style:style style:name="T2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4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left="#000000 0.018cm solid" fo:border-right="#000000 0.018cm solid" fo:wrap-option="wrap"/>
    </style:style>
    <style:style style:name="P29" style:family="paragraph" style:parent-style-name="Table_20_Paragraph">
      <style:paragraph-properties fo:text-indent="-0.497cm" fo:margin-top="0.009cm" fo:margin-left="0.686cm">
        <style:tab-stops>
          <style:tab-stop style:type="left" style:leader-style="none" style:position="0cm"/>
        </style:tab-stops>
      </style:paragraph-properties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4" style:family="text">
      <style:text-properties fo:letter-spacing="-0.01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6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8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0" style:family="text">
      <style:text-properties fo:letter-spacing="-0.01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2" style:family="text">
      <style:text-properties fo:letter-spacing="-0.01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3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30" style:family="paragraph" style:parent-style-name="Table_20_Paragraph">
      <style:paragraph-properties fo:margin-top="0.004cm" fo:margin-left="0.189cm"/>
    </style:style>
    <style:style style:name="T30_1" style:family="text">
      <style:text-properties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2" style:family="text">
      <style:text-properties fo:letter-spacing="-0.085cm"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4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6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8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0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2" style:family="text">
      <style:text-properties fo:letter-spacing="-0.01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893cm" style:use-optimal-row-height="false"/>
    </style:style>
    <style:style style:name="Cell1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1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paragraph-properties fo:margin-left="0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paragraph-properties fo:margin-left="0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Table_20_Paragraph">
      <style:paragraph-properties fo:line-height="0.448cm" fo:margin-left="0.194cm" fo:margin-right="0.891cm"/>
    </style:style>
    <style:style style:name="T34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4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margin-left="0.19cm"/>
    </style:style>
    <style:style style:name="T35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36" style:family="paragraph" style:parent-style-name="Table_20_Paragraph">
      <style:paragraph-properties fo:line-height="0.409cm" fo:margin-top="0.002cm" fo:margin-left="0.19cm"/>
    </style:style>
    <style:style style:name="T36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Table_20_Paragraph">
      <style:paragraph-properties fo:line-height="0.448cm" fo:margin-left="0.19cm" fo:margin-right="0.552cm"/>
    </style:style>
    <style:style style:name="T37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3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left="#000000 0.018cm solid" fo:border-right="#000000 0.018cm solid" fo:wrap-option="wrap"/>
    </style:style>
    <style:style style:name="P38" style:family="paragraph" style:parent-style-name="Table_20_Paragraph">
      <style:paragraph-properties fo:margin-left="0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443cm" style:use-optimal-row-height="false"/>
    </style:style>
    <style:style style:name="Cell22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9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Table_20_Paragraph">
      <style:paragraph-properties fo:line-height="0.409cm" fo:margin-left="0.189cm"/>
    </style:style>
    <style:style style:name="T41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Table_20_Paragraph">
      <style:paragraph-properties fo:text-align="center" fo:line-height="0.409cm" fo:margin-left="0cm" fo:margin-right="0.286cm"/>
    </style:style>
    <style:style style:name="T42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Table_20_Paragraph">
      <style:paragraph-properties fo:line-height="0.409cm" fo:margin-left="0.19cm"/>
    </style:style>
    <style:style style:name="T43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left="#000000 0.018cm solid" fo:border-right="#000000 0.018cm solid" fo:wrap-option="wrap"/>
    </style:style>
    <style:style style:name="P45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0.455cm" style:use-optimal-row-height="false"/>
    </style:style>
    <style:style style:name="Cell29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7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31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48" style:family="paragraph" style:parent-style-name="Table_20_Paragraph">
      <style:paragraph-properties fo:line-height="0.422cm" fo:margin-left="0.189cm"/>
    </style:style>
    <style:style style:name="T48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49" style:family="paragraph" style:parent-style-name="Table_20_Paragraph">
      <style:paragraph-properties fo:text-align="center" fo:line-height="0.422cm" fo:margin-left="0cm" fo:margin-right="0.286cm"/>
    </style:style>
    <style:style style:name="T49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3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0" style:family="paragraph" style:parent-style-name="Table_20_Paragraph">
      <style:paragraph-properties fo:line-height="0.422cm" fo:margin-left="0.19cm"/>
    </style:style>
    <style:style style:name="T50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4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1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52" style:family="paragraph" style:parent-style-name="Table_20_Paragraph">
      <style:paragraph-properties fo:margin-left="0cm"/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min-row-height="1.773cm" style:use-optimal-row-height="false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Table_20_Paragraph">
      <style:paragraph-properties fo:margin-left="0.189cm" fo:margin-right="0.843cm"/>
    </style:style>
    <style:style style:name="T53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3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3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3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3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54" style:family="paragraph" style:parent-style-name="Table_20_Paragraph">
      <style:paragraph-properties fo:line-height="0.407cm" fo:margin-left="0.189cm"/>
    </style:style>
    <style:style style:name="T5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4_2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4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7" style:family="table-cell">
      <style:table-cell-properties style:vertical-align="top" fo:border-top="#000000 0.035cm solid" fo:border-bottom="#000000 0.018cm solid" fo:border-left="#000000 0.018cm solid" fo:border-right="#000000 0.018cm solid" fo:wrap-option="wrap"/>
    </style:style>
    <style:style style:name="P55" style:family="paragraph" style:parent-style-name="Table_20_Paragraph">
      <style:paragraph-properties fo:margin-left="0.189cm" fo:margin-right="5.398cm"/>
    </style:style>
    <style:style style:name="T55_1" style:family="text"/>
    <style:style style:name="T55_2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55_3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4" style:family="text"/>
    <style:style style:name="T55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6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56" style:family="paragraph" style:parent-style-name="Body_20_Text">
      <style:text-properties fo:font-size="11pt" style:font-size-asian="11pt"/>
    </style:style>
    <style:style style:name="P57" style:family="paragraph" style:parent-style-name="Body_20_Text">
      <style:paragraph-properties fo:margin-top="0.009cm"/>
      <style:text-properties fo:font-size="11pt" style:font-size-asian="11pt"/>
    </style:style>
    <style:style style:name="P58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58_1" style:family="text"/>
    <style:style style:name="T58_2" style:family="text">
      <style:text-properties fo:letter-spacing="-0.011cm"/>
    </style:style>
    <style:style style:name="T58_3" style:family="text"/>
    <style:style style:name="T58_4" style:family="text">
      <style:text-properties fo:letter-spacing="-0.018cm"/>
    </style:style>
    <style:style style:name="T58_5" style:family="text"/>
    <style:style style:name="T58_6" style:family="text">
      <style:text-properties fo:letter-spacing="-0.014cm"/>
    </style:style>
    <style:style style:name="T58_7" style:family="text"/>
    <style:style style:name="T58_8" style:family="text">
      <style:text-properties fo:letter-spacing="-0.014cm"/>
    </style:style>
    <style:style style:name="T58_9" style:family="text"/>
    <style:style style:name="T58_10" style:family="text">
      <style:text-properties fo:letter-spacing="-0.016cm"/>
    </style:style>
    <style:style style:name="T58_11" style:family="text"/>
    <style:style style:name="T58_12" style:family="text">
      <style:text-properties fo:letter-spacing="-0.016cm"/>
    </style:style>
    <style:style style:name="T58_13" style:family="text"/>
    <style:style style:name="T58_14" style:family="text">
      <style:text-properties fo:letter-spacing="-0.012cm"/>
    </style:style>
    <style:style style:name="T58_15" style:family="text"/>
    <style:style style:name="T58_16" style:family="text">
      <style:text-properties fo:letter-spacing="-0.011cm"/>
    </style:style>
    <style:style style:name="T58_17" style:family="text"/>
    <style:style style:name="T58_18" style:family="text">
      <style:text-properties fo:letter-spacing="-0.012cm"/>
    </style:style>
    <style:style style:name="T58_19" style:family="text"/>
    <style:style style:name="T58_20" style:family="text">
      <style:text-properties fo:letter-spacing="-0.018cm"/>
    </style:style>
    <style:style style:name="T58_21" style:family="text"/>
    <style:style style:name="T58_22" style:family="text">
      <style:text-properties fo:letter-spacing="-0.011cm"/>
    </style:style>
    <style:style style:name="T58_23" style:family="text"/>
    <style:style style:name="T58_24" style:family="text">
      <style:text-properties fo:letter-spacing="-0.011cm"/>
    </style:style>
    <style:style style:name="T58_25" style:family="text"/>
    <style:style style:name="T58_26" style:family="text">
      <style:text-properties fo:letter-spacing="-0.014cm"/>
    </style:style>
    <style:style style:name="T58_27" style:family="text"/>
    <style:style style:name="T58_28" style:family="text">
      <style:text-properties fo:letter-spacing="-0.016cm"/>
    </style:style>
    <style:style style:name="T58_29" style:family="text"/>
    <style:style style:name="T58_30" style:family="text">
      <style:text-properties fo:letter-spacing="-0.009cm"/>
    </style:style>
    <style:style style:name="T58_31" style:family="text"/>
    <style:style style:name="T58_32" style:family="text">
      <style:text-properties fo:letter-spacing="-0.009cm"/>
    </style:style>
    <style:style style:name="T58_33" style:family="text"/>
    <style:style style:name="T58_34" style:family="text">
      <style:text-properties fo:letter-spacing="-0.009cm"/>
    </style:style>
    <style:style style:name="T58_35" style:family="text"/>
    <style:style style:name="T58_36" style:family="text">
      <style:text-properties fo:letter-spacing="-0.011cm"/>
    </style:style>
    <style:style style:name="T58_37" style:family="text"/>
    <style:style style:name="T58_38" style:family="text">
      <style:text-properties fo:letter-spacing="-0.014cm"/>
    </style:style>
    <style:style style:name="T58_39" style:family="text"/>
    <style:style style:name="T58_40" style:family="text">
      <style:text-properties style:text-underline-style="solid" style:text-underline-color="font-color"/>
    </style:style>
    <style:style style:name="T58_41" style:family="text"/>
    <style:style style:name="T58_42" style:family="text">
      <style:text-properties fo:letter-spacing="-0.011cm"/>
    </style:style>
    <style:style style:name="T58_43" style:family="text"/>
    <style:style style:name="T58_44" style:family="text">
      <style:text-properties fo:letter-spacing="-0.009cm"/>
    </style:style>
    <style:style style:name="T58_45" style:family="text"/>
    <style:style style:name="T58_46" style:family="text">
      <style:text-properties fo:letter-spacing="-0.012cm"/>
    </style:style>
    <style:style style:name="T58_47" style:family="text"/>
    <style:style style:name="T58_48" style:family="text">
      <style:text-properties fo:letter-spacing="-0.009cm"/>
    </style:style>
    <style:style style:name="T58_49" style:family="text"/>
    <style:style style:name="T58_50" style:family="text">
      <style:text-properties fo:letter-spacing="-0.012cm"/>
    </style:style>
    <style:style style:name="T58_51" style:family="text"/>
    <style:style style:name="T58_52" style:family="text">
      <style:text-properties style:text-underline-style="solid" style:text-underline-color="font-color"/>
    </style:style>
    <style:style style:name="T58_53" style:family="text"/>
    <style:style style:name="T58_54" style:family="text">
      <style:text-properties fo:letter-spacing="-0.011cm"/>
    </style:style>
    <style:style style:name="T58_55" style:family="text"/>
    <style:style style:name="P59" style:family="paragraph" style:parent-style-name="Body_20_Text">
      <style:paragraph-properties fo:margin-top="0.004cm"/>
      <style:text-properties fo:font-size="11pt" style:font-size-asian="11pt"/>
    </style:style>
    <style:style style:name="P60" style:family="paragraph" style:parent-style-name="List_20_Paragraph">
      <style:paragraph-properties fo:text-align="justify" fo:margin-right="1.26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0_1" style:family="text"/>
    <style:style style:name="T60_2" style:family="text">
      <style:text-properties fo:letter-spacing="-0.009cm"/>
    </style:style>
    <style:style style:name="T60_3" style:family="text"/>
    <style:style style:name="T60_4" style:family="text">
      <style:text-properties fo:letter-spacing="-0.009cm"/>
    </style:style>
    <style:style style:name="T60_5" style:family="text"/>
    <style:style style:name="T60_6" style:family="text">
      <style:text-properties fo:letter-spacing="-0.011cm"/>
    </style:style>
    <style:style style:name="T60_7" style:family="text"/>
    <style:style style:name="T60_8" style:family="text">
      <style:text-properties fo:letter-spacing="-0.018cm"/>
    </style:style>
    <style:style style:name="T60_9" style:family="text"/>
    <style:style style:name="T60_10" style:family="text">
      <style:text-properties fo:letter-spacing="-0.009cm"/>
    </style:style>
    <style:style style:name="T60_11" style:family="text"/>
    <style:style style:name="T60_12" style:family="text">
      <style:text-properties fo:letter-spacing="-0.012cm"/>
    </style:style>
    <style:style style:name="T60_13" style:family="text"/>
    <style:style style:name="T60_14" style:family="text">
      <style:text-properties fo:letter-spacing="-0.011cm"/>
    </style:style>
    <style:style style:name="T60_15" style:family="text"/>
    <style:style style:name="T60_16" style:family="text">
      <style:text-properties fo:letter-spacing="-0.018cm"/>
    </style:style>
    <style:style style:name="T60_17" style:family="text"/>
    <style:style style:name="T60_18" style:family="text">
      <style:text-properties fo:letter-spacing="-0.009cm"/>
    </style:style>
    <style:style style:name="T60_19" style:family="text"/>
    <style:style style:name="T60_20" style:family="text">
      <style:text-properties fo:letter-spacing="-0.016cm"/>
    </style:style>
    <style:style style:name="T60_21" style:family="text"/>
    <style:style style:name="T60_22" style:family="text">
      <style:text-properties fo:letter-spacing="-0.009cm"/>
    </style:style>
    <style:style style:name="T60_23" style:family="text"/>
    <style:style style:name="T60_24" style:family="text">
      <style:text-properties fo:letter-spacing="-0.009cm"/>
    </style:style>
    <style:style style:name="T60_25" style:family="text"/>
    <style:style style:name="T60_26" style:family="text">
      <style:text-properties fo:letter-spacing="-0.009cm"/>
    </style:style>
    <style:style style:name="T60_27" style:family="text"/>
    <style:style style:name="T60_28" style:family="text">
      <style:text-properties fo:letter-spacing="-0.005cm"/>
    </style:style>
    <style:style style:name="T60_29" style:family="text"/>
    <style:style style:name="T60_30" style:family="text">
      <style:text-properties fo:font-style="italic" style:font-style-asian="italic" style:font-name="Arial" fo:font-weight="bold" style:font-weight-asian="bold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61" style:family="paragraph" style:parent-style-name="List_20_Paragraph" style:master-page-name="MasterPage2">
      <style:paragraph-properties fo:text-align="justify" fo:margin-top="0.146cm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1_1" style:family="text"/>
    <style:style style:name="P62" style:family="paragraph" style:parent-style-name="Body_20_Text">
      <style:text-properties fo:font-size="11pt" style:font-size-asian="11pt"/>
    </style:style>
    <style:style style:name="P63" style:family="paragraph" style:parent-style-name="List_20_Paragraph">
      <style:paragraph-properties fo:text-align="justify" fo:margin-right="1.259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3_1" style:family="text"/>
    <style:style style:name="T63_2" style:family="text">
      <style:text-properties fo:letter-spacing="-0.004cm"/>
    </style:style>
    <style:style style:name="P64" style:family="paragraph" style:parent-style-name="Body_20_Text">
      <style:paragraph-properties fo:margin-top="0.002cm"/>
      <style:text-properties fo:font-size="11pt" style:font-size-asian="11pt"/>
    </style:style>
    <style:style style:name="P65" style:family="paragraph" style:parent-style-name="List_20_Paragraph">
      <style:paragraph-properties fo:text-align="justify" fo:margin-right="1.261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5_1" style:family="text"/>
    <style:style style:name="T65_2" style:family="text"/>
    <style:style style:name="T65_3" style:family="text"/>
    <style:style style:name="P66" style:family="paragraph" style:parent-style-name="List_20_Paragraph">
      <style:paragraph-properties fo:text-indent="-0.631cm" fo:margin-top="0.444cm" fo:margin-left="1.901cm">
        <style:tab-stops>
          <style:tab-stop style:type="left" style:leader-style="none" style:position="0cm"/>
        </style:tab-stops>
      </style:paragraph-properties>
    </style:style>
    <style:style style:name="T66_1" style:family="text"/>
    <style:style style:name="T66_2" style:family="text">
      <style:text-properties fo:letter-spacing="-0.007cm"/>
    </style:style>
    <style:style style:name="T66_3" style:family="text"/>
    <style:style style:name="T66_4" style:family="text">
      <style:text-properties fo:letter-spacing="-0.009cm"/>
    </style:style>
    <style:style style:name="T66_5" style:family="text"/>
    <style:style style:name="T66_6" style:family="text">
      <style:text-properties fo:letter-spacing="-0.012cm"/>
    </style:style>
    <style:style style:name="T66_7" style:family="text"/>
    <style:style style:name="T66_8" style:family="text">
      <style:text-properties fo:letter-spacing="-0.011cm"/>
    </style:style>
    <style:style style:name="T66_9" style:family="text"/>
    <style:style style:name="T66_10" style:family="text">
      <style:text-properties fo:letter-spacing="-0.009cm"/>
    </style:style>
    <style:style style:name="T66_11" style:family="text">
      <style:text-properties fo:letter-spacing="-0.004cm"/>
    </style:style>
    <style:style style:name="P67" style:family="paragraph" style:parent-style-name="Body_20_Text">
      <style:paragraph-properties fo:margin-top="0.002cm"/>
      <style:text-properties fo:font-size="11pt" style:font-size-asian="11pt"/>
    </style:style>
    <style:style style:name="P68" style:family="paragraph" style:parent-style-name="Normal">
      <style:paragraph-properties fo:text-align="justify" fo:margin-top="0.002cm" fo:margin-left="1.27cm" fo:margin-right="1.265cm"/>
    </style:style>
    <style:style style:name="T68_1" style:family="text"/>
    <style:style style:name="T68_2" style:family="text">
      <style:text-properties fo:letter-spacing="-0.005cm"/>
    </style:style>
    <style:style style:name="T68_3" style:family="text"/>
    <style:style style:name="T68_4" style:family="text">
      <style:text-properties fo:letter-spacing="-0.005cm"/>
    </style:style>
    <style:style style:name="T68_5" style:family="text"/>
    <style:style style:name="T68_6" style:family="text">
      <style:text-properties fo:letter-spacing="-0.002cm"/>
    </style:style>
    <style:style style:name="T68_7" style:family="text"/>
    <style:style style:name="T68_8" style:family="text"/>
    <style:style style:name="T68_9" style:family="text">
      <style:text-properties fo:letter-spacing="-0.005cm"/>
    </style:style>
    <style:style style:name="T68_10" style:family="text"/>
    <style:style style:name="T68_11" style:family="text">
      <style:text-properties fo:letter-spacing="-0.005cm"/>
    </style:style>
    <style:style style:name="T68_12" style:family="text"/>
    <style:style style:name="T68_13" style:family="text">
      <style:text-properties fo:letter-spacing="-0.002cm"/>
    </style:style>
    <style:style style:name="T68_14" style:family="text"/>
    <style:style style:name="T68_15" style:family="text">
      <style:text-properties fo:letter-spacing="-0.005cm"/>
    </style:style>
    <style:style style:name="T68_16" style:family="text"/>
    <style:style style:name="T68_17" style:family="text">
      <style:text-properties fo:letter-spacing="-0.002cm"/>
    </style:style>
    <style:style style:name="T68_18" style:family="text"/>
    <style:style style:name="T68_19" style:family="text">
      <style:text-properties fo:letter-spacing="-0.005cm"/>
    </style:style>
    <style:style style:name="T68_20" style:family="text"/>
    <style:style style:name="T68_21" style:family="text">
      <style:text-properties fo:letter-spacing="-0.005cm"/>
    </style:style>
    <style:style style:name="T68_22" style:family="text"/>
    <style:style style:name="T68_23" style:family="text">
      <style:text-properties fo:letter-spacing="-0.002cm"/>
    </style:style>
    <style:style style:name="T68_24" style:family="text"/>
    <style:style style:name="T68_25" style:family="text">
      <style:text-properties fo:letter-spacing="-0.005cm"/>
    </style:style>
    <style:style style:name="T68_26" style:family="text"/>
    <style:style style:name="T68_27" style:family="text">
      <style:text-properties fo:letter-spacing="-0.028cm"/>
    </style:style>
    <style:style style:name="T68_28" style:family="text"/>
    <style:style style:name="T68_29" style:family="text">
      <style:text-properties fo:letter-spacing="-0.026cm"/>
    </style:style>
    <style:style style:name="T68_30" style:family="text"/>
    <style:style style:name="T68_31" style:family="text">
      <style:text-properties fo:letter-spacing="-0.026cm"/>
    </style:style>
    <style:style style:name="T68_32" style:family="text"/>
    <style:style style:name="T68_33" style:family="text">
      <style:text-properties fo:letter-spacing="-0.028cm"/>
    </style:style>
    <style:style style:name="T68_34" style:family="text"/>
    <style:style style:name="T68_35" style:family="text">
      <style:text-properties fo:letter-spacing="-0.026cm"/>
    </style:style>
    <style:style style:name="T68_36" style:family="text"/>
    <style:style style:name="T68_37" style:family="text">
      <style:text-properties fo:letter-spacing="-0.026cm"/>
    </style:style>
    <style:style style:name="T68_38" style:family="text"/>
    <style:style style:name="T68_39" style:family="text">
      <style:text-properties fo:letter-spacing="-0.026cm"/>
    </style:style>
    <style:style style:name="T68_40" style:family="text"/>
    <style:style style:name="T68_41" style:family="text">
      <style:text-properties fo:letter-spacing="-0.028cm"/>
    </style:style>
    <style:style style:name="T68_42" style:family="text"/>
    <style:style style:name="T68_43" style:family="text">
      <style:text-properties fo:letter-spacing="-0.026cm"/>
    </style:style>
    <style:style style:name="T68_44" style:family="text"/>
    <style:style style:name="T68_45" style:family="text">
      <style:text-properties fo:letter-spacing="-0.026cm"/>
    </style:style>
    <style:style style:name="T68_46" style:family="text"/>
    <style:style style:name="T68_47" style:family="text">
      <style:text-properties fo:letter-spacing="-0.028cm"/>
    </style:style>
    <style:style style:name="T68_48" style:family="text"/>
    <style:style style:name="T68_49" style:family="text">
      <style:text-properties fo:letter-spacing="-0.026cm"/>
    </style:style>
    <style:style style:name="T68_50" style:family="text"/>
    <style:style style:name="P69" style:family="paragraph" style:parent-style-name="List_20_Paragraph">
      <style:paragraph-properties fo:text-align="justify" fo:margin-top="0.443cm" fo:margin-right="1.254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9_1" style:family="text"/>
    <style:style style:name="T69_2" style:family="text">
      <style:text-properties fo:letter-spacing="-0.016cm"/>
    </style:style>
    <style:style style:name="T69_3" style:family="text"/>
    <style:style style:name="T69_4" style:family="text">
      <style:text-properties fo:letter-spacing="-0.018cm"/>
    </style:style>
    <style:style style:name="T69_5" style:family="text"/>
    <style:style style:name="T69_6" style:family="text">
      <style:text-properties fo:letter-spacing="-0.019cm"/>
    </style:style>
    <style:style style:name="T69_7" style:family="text"/>
    <style:style style:name="T69_8" style:family="text">
      <style:text-properties fo:letter-spacing="-0.019cm"/>
    </style:style>
    <style:style style:name="T69_9" style:family="text"/>
    <style:style style:name="T69_10" style:family="text">
      <style:text-properties fo:letter-spacing="-0.018cm"/>
    </style:style>
    <style:style style:name="T69_11" style:family="text"/>
    <style:style style:name="T69_12" style:family="text">
      <style:text-properties fo:letter-spacing="-0.018cm"/>
    </style:style>
    <style:style style:name="T69_13" style:family="text"/>
    <style:style style:name="T69_14" style:family="text">
      <style:text-properties fo:letter-spacing="-0.018cm"/>
    </style:style>
    <style:style style:name="T69_15" style:family="text"/>
    <style:style style:name="T69_16" style:family="text">
      <style:text-properties fo:letter-spacing="-0.019cm"/>
    </style:style>
    <style:style style:name="T69_17" style:family="text"/>
    <style:style style:name="T69_18" style:family="text">
      <style:text-properties fo:letter-spacing="-0.019cm"/>
    </style:style>
    <style:style style:name="T69_19" style:family="text"/>
    <style:style style:name="T69_20" style:family="text">
      <style:text-properties fo:letter-spacing="-0.018cm"/>
    </style:style>
    <style:style style:name="T69_21" style:family="text"/>
    <style:style style:name="T69_22" style:family="text">
      <style:text-properties fo:letter-spacing="-0.004cm"/>
    </style:style>
    <style:style style:name="P70" style:family="paragraph" style:parent-style-name="Body_20_Text">
      <style:text-properties fo:font-size="11pt" style:font-size-asian="11pt"/>
    </style:style>
    <style:style style:name="P71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1_1" style:family="text"/>
    <style:style style:name="T71_2" style:family="text"/>
    <style:style style:name="T71_3" style:family="text"/>
    <style:style style:name="T71_4" style:family="text"/>
    <style:style style:name="T71_5" style:family="text"/>
    <style:style style:name="T71_6" style:family="text"/>
    <style:style style:name="T71_7" style:family="text"/>
    <style:style style:name="P72" style:family="paragraph" style:parent-style-name="Body_20_Text">
      <style:text-properties fo:font-size="11pt" style:font-size-asian="11pt"/>
    </style:style>
    <style:style style:name="P73" style:family="paragraph" style:parent-style-name="List_20_Paragraph">
      <style:paragraph-properties fo:text-align="justify" fo:margin-right="1.261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3_1" style:family="text"/>
    <style:style style:name="T73_2" style:family="text">
      <style:text-properties fo:letter-spacing="-0.004cm"/>
    </style:style>
    <style:style style:name="P74" style:family="paragraph" style:parent-style-name="Body_20_Text">
      <style:paragraph-properties fo:margin-top="0.004cm"/>
      <style:text-properties fo:font-size="11pt" style:font-size-asian="11pt"/>
    </style:style>
    <style:style style:name="P75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5_1" style:family="text"/>
    <style:style style:name="T75_2" style:family="text"/>
    <style:style style:name="T75_3" style:family="text"/>
    <style:style style:name="T75_4" style:family="text">
      <style:text-properties fo:letter-spacing="-0.004cm"/>
    </style:style>
    <style:style style:name="T75_5" style:family="text"/>
    <style:style style:name="T75_6" style:family="text">
      <style:text-properties fo:letter-spacing="-0.004cm"/>
    </style:style>
    <style:style style:name="T75_7" style:family="text"/>
    <style:style style:name="T75_8" style:family="text">
      <style:text-properties fo:letter-spacing="-0.004cm"/>
    </style:style>
    <style:style style:name="T75_9" style:family="text"/>
    <style:style style:name="T75_10" style:family="text">
      <style:text-properties fo:letter-spacing="-0.005cm"/>
    </style:style>
    <style:style style:name="T75_11" style:family="text"/>
    <style:style style:name="T75_12" style:family="text">
      <style:text-properties fo:letter-spacing="-0.004cm"/>
    </style:style>
    <style:style style:name="T75_13" style:family="text"/>
    <style:style style:name="T75_14" style:family="text">
      <style:text-properties fo:letter-spacing="-0.007cm"/>
    </style:style>
    <style:style style:name="T75_15" style:family="text"/>
    <style:style style:name="T75_16" style:family="text">
      <style:text-properties fo:letter-spacing="-0.005cm"/>
    </style:style>
    <style:style style:name="T75_17" style:family="text"/>
    <style:style style:name="T75_18" style:family="text">
      <style:text-properties fo:letter-spacing="-0.002cm"/>
    </style:style>
    <style:style style:name="T75_19" style:family="text"/>
    <style:style style:name="T75_20" style:family="text">
      <style:text-properties fo:letter-spacing="-0.007cm"/>
    </style:style>
    <style:style style:name="T75_21" style:family="text"/>
    <style:style style:name="T75_22" style:family="text">
      <style:text-properties fo:letter-spacing="-0.004cm"/>
    </style:style>
    <style:style style:name="T75_23" style:family="text"/>
    <style:style style:name="T75_24" style:family="text">
      <style:text-properties fo:letter-spacing="-0.002cm"/>
    </style:style>
    <style:style style:name="T75_25" style:family="text"/>
    <style:style style:name="T75_26" style:family="text">
      <style:text-properties fo:letter-spacing="-0.004cm"/>
    </style:style>
    <style:style style:name="T75_27" style:family="text"/>
    <style:style style:name="T75_28" style:family="text">
      <style:text-properties fo:letter-spacing="-0.005cm"/>
    </style:style>
    <style:style style:name="T75_29" style:family="text"/>
    <style:style style:name="T75_30" style:family="text">
      <style:text-properties fo:letter-spacing="-0.005cm"/>
    </style:style>
    <style:style style:name="T75_31" style:family="text"/>
    <style:style style:name="T75_32" style:family="text">
      <style:text-properties fo:letter-spacing="-0.009cm"/>
    </style:style>
    <style:style style:name="T75_33" style:family="text"/>
    <style:style style:name="T75_34" style:family="text">
      <style:text-properties fo:letter-spacing="-0.004cm"/>
    </style:style>
    <style:style style:name="T75_35" style:family="text"/>
    <style:style style:name="T75_36" style:family="text">
      <style:text-properties fo:letter-spacing="-0.005cm"/>
    </style:style>
    <style:style style:name="T75_37" style:family="text"/>
    <style:style style:name="T75_38" style:family="text">
      <style:text-properties fo:letter-spacing="-0.007cm"/>
    </style:style>
    <style:style style:name="T75_39" style:family="text"/>
    <style:style style:name="T75_40" style:family="text">
      <style:text-properties fo:letter-spacing="-0.005cm"/>
    </style:style>
    <style:style style:name="T75_41" style:family="text"/>
    <style:style style:name="T75_42" style:family="text">
      <style:text-properties fo:letter-spacing="-0.007cm"/>
    </style:style>
    <style:style style:name="T75_43" style:family="text"/>
    <style:style style:name="T75_44" style:family="text">
      <style:text-properties fo:letter-spacing="-0.004cm"/>
    </style:style>
    <style:style style:name="T75_45" style:family="text"/>
    <style:style style:name="T75_46" style:family="text">
      <style:text-properties fo:letter-spacing="-0.007cm"/>
    </style:style>
    <style:style style:name="T75_47" style:family="text"/>
    <style:style style:name="T75_48" style:family="text">
      <style:text-properties fo:letter-spacing="-0.004cm"/>
    </style:style>
    <style:style style:name="T75_49" style:family="text"/>
    <style:style style:name="T75_50" style:family="text">
      <style:text-properties fo:letter-spacing="-0.005cm"/>
    </style:style>
    <style:style style:name="T75_51" style:family="text"/>
    <style:style style:name="P76" style:family="paragraph" style:parent-style-name="Body_20_Text">
      <style:text-properties fo:font-size="11pt" style:font-size-asian="11pt"/>
    </style:style>
    <style:style style:name="P77" style:family="paragraph" style:parent-style-name="List_20_Paragraph">
      <style:paragraph-properties fo:text-align="justify" fo:margin-right="1.259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7_1" style:family="text"/>
    <style:style style:name="T77_2" style:family="text">
      <style:text-properties fo:letter-spacing="-0.009cm"/>
    </style:style>
    <style:style style:name="T77_3" style:family="text"/>
    <style:style style:name="T77_4" style:family="text">
      <style:text-properties fo:letter-spacing="-0.009cm"/>
    </style:style>
    <style:style style:name="T77_5" style:family="text"/>
    <style:style style:name="T77_6" style:family="text">
      <style:text-properties fo:letter-spacing="-0.012cm"/>
    </style:style>
    <style:style style:name="T77_7" style:family="text"/>
    <style:style style:name="T77_8" style:family="text">
      <style:text-properties fo:letter-spacing="-0.009cm"/>
    </style:style>
    <style:style style:name="T77_9" style:family="text"/>
    <style:style style:name="T77_10" style:family="text">
      <style:text-properties fo:letter-spacing="-0.011cm"/>
    </style:style>
    <style:style style:name="T77_11" style:family="text"/>
    <style:style style:name="T77_12" style:family="text">
      <style:text-properties fo:letter-spacing="-0.009cm"/>
    </style:style>
    <style:style style:name="T77_13" style:family="text"/>
    <style:style style:name="T77_14" style:family="text">
      <style:text-properties fo:letter-spacing="-0.009cm"/>
    </style:style>
    <style:style style:name="T77_15" style:family="text"/>
    <style:style style:name="T77_16" style:family="text">
      <style:text-properties fo:letter-spacing="-0.011cm"/>
    </style:style>
    <style:style style:name="T77_17" style:family="text"/>
    <style:style style:name="T77_18" style:family="text">
      <style:text-properties fo:letter-spacing="-0.011cm"/>
    </style:style>
    <style:style style:name="T77_19" style:family="text"/>
    <style:style style:name="T77_20" style:family="text">
      <style:text-properties fo:letter-spacing="-0.009cm"/>
    </style:style>
    <style:style style:name="T77_21" style:family="text"/>
    <style:style style:name="T77_22" style:family="text">
      <style:text-properties fo:letter-spacing="-0.009cm"/>
    </style:style>
    <style:style style:name="T77_23" style:family="text"/>
    <style:style style:name="P78" style:family="paragraph" style:parent-style-name="Body_20_Text">
      <style:paragraph-properties fo:margin-top="0.037cm"/>
      <style:text-properties fo:font-size="11pt" style:font-size-asian="11pt"/>
    </style:style>
    <style:style style:name="P79" style:family="paragraph" style:parent-style-name="List_20_Paragraph">
      <style:paragraph-properties fo:text-align="justify" fo:margin-right="1.263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9_1" style:family="text"/>
    <style:style style:name="T79_2" style:family="text">
      <style:text-properties fo:letter-spacing="-0.016cm"/>
    </style:style>
    <style:style style:name="T79_3" style:family="text"/>
    <style:style style:name="T79_4" style:family="text">
      <style:text-properties fo:letter-spacing="-0.014cm"/>
    </style:style>
    <style:style style:name="T79_5" style:family="text"/>
    <style:style style:name="T79_6" style:family="text">
      <style:text-properties fo:letter-spacing="-0.012cm"/>
    </style:style>
    <style:style style:name="T79_7" style:family="text"/>
    <style:style style:name="T79_8" style:family="text">
      <style:text-properties fo:letter-spacing="-0.014cm"/>
    </style:style>
    <style:style style:name="T79_9" style:family="text"/>
    <style:style style:name="T79_10" style:family="text">
      <style:text-properties fo:letter-spacing="-0.014cm"/>
    </style:style>
    <style:style style:name="T79_11" style:family="text"/>
    <style:style style:name="T79_12" style:family="text">
      <style:text-properties fo:letter-spacing="-0.016cm"/>
    </style:style>
    <style:style style:name="T79_13" style:family="text"/>
    <style:style style:name="T79_14" style:family="text">
      <style:text-properties fo:letter-spacing="-0.016cm"/>
    </style:style>
    <style:style style:name="T79_15" style:family="text"/>
    <style:style style:name="T79_16" style:family="text">
      <style:text-properties fo:letter-spacing="-0.011cm"/>
    </style:style>
    <style:style style:name="T79_17" style:family="text"/>
    <style:style style:name="T79_18" style:family="text">
      <style:text-properties fo:letter-spacing="-0.016cm"/>
    </style:style>
    <style:style style:name="T79_19" style:family="text"/>
    <style:style style:name="T79_20" style:family="text"/>
    <style:style style:name="T79_21" style:family="text"/>
    <style:style style:name="T79_22" style:family="text">
      <style:text-properties fo:letter-spacing="-0.002cm"/>
    </style:style>
    <style:style style:name="T79_23" style:family="text"/>
    <style:style style:name="T79_24" style:family="text">
      <style:text-properties fo:letter-spacing="-0.004cm"/>
    </style:style>
    <style:style style:name="T79_25" style:family="text"/>
    <style:style style:name="T79_26" style:family="text">
      <style:text-properties fo:letter-spacing="-0.004cm"/>
    </style:style>
    <style:style style:name="T79_27" style:family="text"/>
    <style:style style:name="T79_28" style:family="text">
      <style:text-properties fo:letter-spacing="-0.004cm"/>
    </style:style>
    <style:style style:name="T79_29" style:family="text"/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80" style:family="paragraph" style:parent-style-name="Normal" style:master-page-name="MasterPage3">
      <style:paragraph-properties fo:text-align="justify" fo:margin-top="0.146cm" fo:margin-left="1.27cm" fo:margin-right="1.258cm"/>
    </style:style>
    <style:style style:name="T80_1" style:family="text"/>
    <style:style style:name="T80_2" style:family="text">
      <style:text-properties fo:letter-spacing="-0.004cm"/>
    </style:style>
    <style:style style:name="T80_3" style:family="text"/>
    <style:style style:name="T80_4" style:family="text">
      <style:text-properties fo:letter-spacing="-0.002cm"/>
    </style:style>
    <style:style style:name="T80_5" style:family="text"/>
    <style:style style:name="T80_6" style:family="text">
      <style:text-properties fo:letter-spacing="-0.005cm"/>
    </style:style>
    <style:style style:name="T80_7" style:family="text"/>
    <style:style style:name="T80_8" style:family="text">
      <style:text-properties fo:letter-spacing="-0.005cm"/>
    </style:style>
    <style:style style:name="T80_9" style:family="text"/>
    <style:style style:name="T80_10" style:family="text">
      <style:text-properties fo:letter-spacing="-0.002cm"/>
    </style:style>
    <style:style style:name="T80_11" style:family="text"/>
    <style:style style:name="T80_12" style:family="text">
      <style:text-properties fo:letter-spacing="-0.004cm"/>
    </style:style>
    <style:style style:name="T80_13" style:family="text"/>
    <style:style style:name="T80_14" style:family="text">
      <style:text-properties fo:letter-spacing="-0.004cm"/>
    </style:style>
    <style:style style:name="T80_15" style:family="text"/>
    <style:style style:name="T80_16" style:family="text">
      <style:text-properties fo:letter-spacing="-0.002cm"/>
    </style:style>
    <style:style style:name="T80_17" style:family="text"/>
    <style:style style:name="T80_18" style:family="text">
      <style:text-properties fo:letter-spacing="-0.005cm"/>
    </style:style>
    <style:style style:name="T80_19" style:family="text"/>
    <style:style style:name="T80_20" style:family="text">
      <style:text-properties fo:letter-spacing="-0.005cm"/>
    </style:style>
    <style:style style:name="T80_21" style:family="text"/>
    <style:style style:name="T80_22" style:family="text">
      <style:text-properties fo:letter-spacing="-0.007cm"/>
    </style:style>
    <style:style style:name="T80_23" style:family="text"/>
    <style:style style:name="T80_24" style:family="text">
      <style:text-properties fo:letter-spacing="-0.004cm"/>
    </style:style>
    <style:style style:name="T80_25" style:family="text"/>
    <style:style style:name="T80_26" style:family="text">
      <style:text-properties fo:letter-spacing="-0.004cm"/>
    </style:style>
    <style:style style:name="T80_27" style:family="text"/>
    <style:style style:name="T80_28" style:family="text">
      <style:text-properties fo:letter-spacing="-0.007cm"/>
    </style:style>
    <style:style style:name="T80_29" style:family="text"/>
    <style:style style:name="T80_30" style:family="text">
      <style:text-properties fo:letter-spacing="0.071cm"/>
    </style:style>
    <style:style style:name="T80_31" style:family="text"/>
    <style:style style:name="T80_32" style:family="text"/>
    <style:style style:name="T80_33" style:family="text">
      <style:text-properties fo:color="#0000ff" style:text-underline-style="solid" style:text-underline-color="font-color"/>
    </style:style>
    <style:style style:name="T80_34" style:family="text"/>
    <style:style style:name="T80_35" style:family="text"/>
    <style:style style:name="T80_36" style:family="text">
      <style:text-properties fo:letter-spacing="-0.007cm"/>
    </style:style>
    <style:style style:name="T80_37" style:family="text"/>
    <style:style style:name="T80_38" style:family="text">
      <style:text-properties fo:letter-spacing="-0.005cm"/>
    </style:style>
    <style:style style:name="T80_39" style:family="text"/>
    <style:style style:name="T80_40" style:family="text">
      <style:text-properties fo:letter-spacing="-0.005cm"/>
    </style:style>
    <style:style style:name="T80_41" style:family="text"/>
    <style:style style:name="T80_42" style:family="text">
      <style:text-properties fo:letter-spacing="-0.011cm"/>
    </style:style>
    <style:style style:name="T80_43" style:family="text"/>
    <style:style style:name="T80_44" style:family="text">
      <style:text-properties fo:letter-spacing="-0.005cm"/>
    </style:style>
    <style:style style:name="T80_45" style:family="text"/>
    <style:style style:name="T80_46" style:family="text">
      <style:text-properties fo:letter-spacing="-0.009cm"/>
    </style:style>
    <style:style style:name="T80_47" style:family="text"/>
    <style:style style:name="T80_48" style:family="text">
      <style:text-properties fo:letter-spacing="-0.007cm"/>
    </style:style>
    <style:style style:name="T80_49" style:family="text"/>
    <style:style style:name="T80_50" style:family="text">
      <style:text-properties fo:letter-spacing="-0.005cm"/>
    </style:style>
    <style:style style:name="T80_51" style:family="text"/>
    <style:style style:name="T80_52" style:family="text">
      <style:text-properties fo:letter-spacing="-0.005cm"/>
    </style:style>
    <style:style style:name="T80_53" style:family="text"/>
    <style:style style:name="T80_54" style:family="text">
      <style:text-properties fo:letter-spacing="-0.002cm"/>
    </style:style>
    <style:style style:name="T80_55" style:family="text"/>
    <style:style style:name="T80_56" style:family="text">
      <style:text-properties fo:letter-spacing="-0.002cm"/>
    </style:style>
    <style:style style:name="T80_57" style:family="text"/>
    <style:style style:name="T80_58" style:family="text">
      <style:text-properties fo:letter-spacing="-0.007cm"/>
    </style:style>
    <style:style style:name="T80_59" style:family="text"/>
    <style:style style:name="T80_60" style:family="text">
      <style:text-properties fo:letter-spacing="-0.002cm"/>
    </style:style>
    <style:style style:name="T80_61" style:family="text"/>
    <style:style style:name="T80_62" style:family="text">
      <style:text-properties fo:letter-spacing="-0.005cm"/>
    </style:style>
    <style:style style:name="T80_63" style:family="text"/>
    <style:style style:name="T80_64" style:family="text">
      <style:text-properties fo:letter-spacing="-0.005cm"/>
    </style:style>
    <style:style style:name="T80_65" style:family="text"/>
    <style:style style:name="T80_66" style:family="text">
      <style:text-properties fo:letter-spacing="-0.002cm"/>
    </style:style>
    <style:style style:name="T80_67" style:family="text"/>
    <style:style style:name="T80_68" style:family="text"/>
    <style:style style:name="T80_69" style:family="text">
      <style:text-properties fo:color="#0000ff" style:text-underline-style="solid" style:text-underline-color="font-color"/>
    </style:style>
    <style:style style:name="T80_70" style:family="text"/>
    <style:style style:name="P81" style:family="paragraph" style:parent-style-name="Body_20_Text">
      <style:paragraph-properties fo:margin-top="0.037cm"/>
      <style:text-properties fo:font-size="11pt" style:font-size-asian="11pt"/>
    </style:style>
    <style:style style:name="P82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2_1" style:family="text"/>
    <style:style style:name="T82_2" style:family="text">
      <style:text-properties fo:letter-spacing="-0.007cm"/>
    </style:style>
    <style:style style:name="T82_3" style:family="text"/>
    <style:style style:name="T82_4" style:family="text">
      <style:text-properties fo:letter-spacing="-0.009cm"/>
    </style:style>
    <style:style style:name="T82_5" style:family="text"/>
    <style:style style:name="T82_6" style:family="text">
      <style:text-properties fo:letter-spacing="-0.009cm"/>
    </style:style>
    <style:style style:name="T82_7" style:family="text"/>
    <style:style style:name="T82_8" style:family="text">
      <style:text-properties fo:letter-spacing="-0.005cm"/>
    </style:style>
    <style:style style:name="T82_9" style:family="text"/>
    <style:style style:name="T82_10" style:family="text">
      <style:text-properties fo:letter-spacing="-0.007cm"/>
    </style:style>
    <style:style style:name="T82_11" style:family="text"/>
    <style:style style:name="T82_12" style:family="text">
      <style:text-properties fo:letter-spacing="-0.007cm"/>
    </style:style>
    <style:style style:name="T82_13" style:family="text"/>
    <style:style style:name="T82_14" style:family="text">
      <style:text-properties fo:letter-spacing="-0.007cm"/>
    </style:style>
    <style:style style:name="T82_15" style:family="text"/>
    <style:style style:name="T82_16" style:family="text">
      <style:text-properties fo:letter-spacing="-0.005cm"/>
    </style:style>
    <style:style style:name="T82_17" style:family="text"/>
    <style:style style:name="T82_18" style:family="text">
      <style:text-properties fo:letter-spacing="-0.009cm"/>
    </style:style>
    <style:style style:name="T82_19" style:family="text"/>
    <style:style style:name="T82_20" style:family="text">
      <style:text-properties fo:letter-spacing="-0.007cm"/>
    </style:style>
    <style:style style:name="T82_21" style:family="text"/>
    <style:style style:name="T82_22" style:family="text">
      <style:text-properties fo:letter-spacing="-0.007cm"/>
    </style:style>
    <style:style style:name="T82_23" style:family="text"/>
    <style:style style:name="T82_24" style:family="text">
      <style:text-properties fo:letter-spacing="-0.007cm"/>
    </style:style>
    <style:style style:name="T82_25" style:family="text"/>
    <style:style style:name="T82_26" style:family="text">
      <style:text-properties fo:letter-spacing="-0.011cm"/>
    </style:style>
    <style:style style:name="T82_27" style:family="text"/>
    <style:style style:name="T82_28" style:family="text">
      <style:text-properties fo:letter-spacing="-0.005cm"/>
    </style:style>
    <style:style style:name="T82_29" style:family="text"/>
    <style:style style:name="T82_30" style:family="text">
      <style:text-properties fo:letter-spacing="-0.014cm"/>
    </style:style>
    <style:style style:name="T82_31" style:family="text"/>
    <style:style style:name="T82_32" style:family="text">
      <style:text-properties fo:letter-spacing="-0.005cm"/>
    </style:style>
    <style:style style:name="T82_33" style:family="text"/>
    <style:style style:name="T82_34" style:family="text">
      <style:text-properties fo:letter-spacing="-0.011cm"/>
    </style:style>
    <style:style style:name="T82_35" style:family="text"/>
    <style:style style:name="T82_36" style:family="text">
      <style:text-properties fo:letter-spacing="-0.007cm"/>
    </style:style>
    <style:style style:name="T82_37" style:family="text"/>
    <style:style style:name="T82_38" style:family="text">
      <style:text-properties fo:letter-spacing="-0.026cm"/>
    </style:style>
    <style:style style:name="T82_39" style:family="text"/>
    <style:style style:name="T82_40" style:family="text">
      <style:text-properties fo:letter-spacing="-0.023cm"/>
    </style:style>
    <style:style style:name="T82_41" style:family="text"/>
    <style:style style:name="T82_42" style:family="text">
      <style:text-properties fo:letter-spacing="-0.028cm"/>
    </style:style>
    <style:style style:name="T82_43" style:family="text"/>
    <style:style style:name="T82_44" style:family="text">
      <style:text-properties fo:letter-spacing="-0.025cm"/>
    </style:style>
    <style:style style:name="T82_45" style:family="text"/>
    <style:style style:name="T82_46" style:family="text">
      <style:text-properties fo:letter-spacing="-0.028cm"/>
    </style:style>
    <style:style style:name="T82_47" style:family="text"/>
    <style:style style:name="T82_48" style:family="text">
      <style:text-properties fo:letter-spacing="-0.025cm"/>
    </style:style>
    <style:style style:name="T82_49" style:family="text"/>
    <style:style style:name="T82_50" style:family="text">
      <style:text-properties fo:letter-spacing="-0.025cm"/>
    </style:style>
    <style:style style:name="T82_51" style:family="text"/>
    <style:style style:name="T82_52" style:family="text">
      <style:text-properties fo:letter-spacing="-0.028cm"/>
    </style:style>
    <style:style style:name="T82_53" style:family="text"/>
    <style:style style:name="T82_54" style:family="text">
      <style:text-properties fo:letter-spacing="-0.025cm"/>
    </style:style>
    <style:style style:name="T82_55" style:family="text"/>
    <style:style style:name="T82_56" style:family="text">
      <style:text-properties fo:letter-spacing="-0.028cm"/>
    </style:style>
    <style:style style:name="T82_57" style:family="text"/>
    <style:style style:name="T82_58" style:family="text">
      <style:text-properties fo:letter-spacing="-0.026cm"/>
    </style:style>
    <style:style style:name="T82_59" style:family="text"/>
    <style:style style:name="T82_60" style:family="text">
      <style:text-properties fo:letter-spacing="-0.023cm"/>
    </style:style>
    <style:style style:name="T82_61" style:family="text"/>
    <style:style style:name="T82_62" style:family="text">
      <style:text-properties fo:letter-spacing="-0.004cm"/>
    </style:style>
    <style:style style:name="T82_63" style:family="text"/>
    <style:style style:name="T82_64" style:family="text">
      <style:text-properties fo:letter-spacing="-0.002cm"/>
    </style:style>
    <style:style style:name="T82_65" style:family="text"/>
    <style:style style:name="T82_66" style:family="text">
      <style:text-properties fo:letter-spacing="-0.002cm"/>
    </style:style>
    <style:style style:name="T82_67" style:family="text"/>
    <style:style style:name="P83" style:family="paragraph" style:parent-style-name="Body_20_Text">
      <style:text-properties fo:font-size="11pt" style:font-size-asian="11pt"/>
    </style:style>
    <style:style style:name="P84" style:family="paragraph" style:parent-style-name="Body_20_Text">
      <style:text-properties fo:font-size="11pt" style:font-size-asian="11pt"/>
    </style:style>
    <style:style style:name="P85" style:family="paragraph" style:parent-style-name="Body_20_Text">
      <style:paragraph-properties fo:margin-top="0.443cm"/>
      <style:text-properties fo:font-size="11pt" style:font-size-asian="11pt"/>
    </style:style>
    <style:style style:name="P86" style:family="paragraph" style:parent-style-name="Normal">
      <style:paragraph-properties fo:margin-top="0.002cm" fo:margin-left="10.162cm"/>
    </style:style>
    <style:style style:name="T86_1" style:family="text">
      <style:text-properties fo:letter-spacing="-0.004cm"/>
    </style:style>
    <style:style style:name="P87" style:family="paragraph" style:parent-style-name="Body_20_Text">
      <style:paragraph-properties fo:margin-top="0.007cm"/>
      <style:text-properties fo:font-size="2pt" style:font-size-asian="2pt"/>
    </style:style>
    <style:style style:name="P88" style:family="paragraph" style:parent-style-name="Body_20_Text">
      <style:paragraph-properties fo:margin-top="0.012cm"/>
    </style:style>
    <style:style style:name="FR1" style:family="graphic" style:parent-style-name="Body_20_Text">
      <style:graphic-properties draw:stroke="solid" svg:stroke-width="0.025cm" svg:stroke-color="#000000" draw:fill-color="#000000" fo:background-color="#000000" fo:border-top="#000000 0.025cm solid" fo:border-bottom="#000000 0.025cm solid" fo:border-left="#000000 0.025cm solid" fo:border-right="#000000 0.025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89" style:family="paragraph" style:parent-style-name="Normal">
      <style:paragraph-properties fo:margin-top="0.007cm" fo:margin-left="10.162cm" fo:margin-right="1.208cm"/>
    </style:style>
    <style:style style:name="T89_1" style:family="text"/>
    <style:style style:name="T89_2" style:family="text">
      <style:text-properties fo:letter-spacing="-0.016cm"/>
    </style:style>
    <style:style style:name="T89_3" style:family="text"/>
    <style:style style:name="T89_4" style:family="text">
      <style:text-properties fo:letter-spacing="-0.016cm"/>
    </style:style>
    <style:style style:name="T89_5" style:family="text"/>
    <style:style style:name="T89_6" style:family="text">
      <style:text-properties fo:letter-spacing="-0.012cm"/>
    </style:style>
    <style:style style:name="T89_7" style:family="text"/>
    <style:style style:name="T89_8" style:family="text">
      <style:text-properties fo:letter-spacing="-0.014cm"/>
    </style:style>
    <style:style style:name="T89_9" style:family="text"/>
    <style:style style:name="T89_10" style:family="text">
      <style:text-properties fo:letter-spacing="-0.012cm"/>
    </style:style>
    <style:style style:name="T89_11" style:family="text"/>
    <style:style style:name="P90" style:family="paragraph" style:parent-style-name="Body_20_Text"/>
    <style:style style:name="P91" style:family="paragraph" style:parent-style-name="Body_20_Text"/>
    <style:style style:name="P92" style:family="paragraph" style:parent-style-name="Body_20_Text"/>
    <style:style style:name="P93" style:family="paragraph" style:parent-style-name="Body_20_Text">
      <style:paragraph-properties fo:margin-top="0.118cm"/>
    </style:style>
    <style:style style:name="FR2" style:family="graphic" style:parent-style-name="Body_20_Text">
      <style:graphic-properties draw:stroke="solid" svg:stroke-width="0.017cm" svg:stroke-color="#000000" draw:fill-color="#000000" fo:background-color="#000000" fo:border-top="#000000 0.017cm solid" fo:border-bottom="#000000 0.017cm solid" fo:border-left="#000000 0.017cm solid" fo:margin-left="0.318cm" fo:border-right="#000000 0.017cm solid" fo:margin-right="0.318cm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94" style:family="paragraph" style:parent-style-name="Normal">
      <style:paragraph-properties fo:margin-top="0cm" fo:margin-bottom="0cm" fo:margin-left="0.182cm"/>
    </style:style>
    <style:style style:name="T94_1" style:family="text">
      <style:text-properties style:text-underline-style="solid" style:text-underline-color="font-color"/>
    </style:style>
    <style:style style:name="T94_2" style:family="text">
      <style:text-properties fo:letter-spacing="-0.011cm" style:text-underline-style="solid" style:text-underline-color="font-color"/>
    </style:style>
    <style:style style:name="T94_3" style:family="text">
      <style:text-properties style:text-underline-style="solid" style:text-underline-color="font-color"/>
    </style:style>
    <style:style style:name="T94_4" style:family="text">
      <style:text-properties fo:letter-spacing="-0.005cm" style:text-underline-style="solid" style:text-underline-color="font-color"/>
    </style:style>
    <style:style style:name="T94_5" style:family="text">
      <style:text-properties style:text-underline-style="solid" style:text-underline-color="font-color"/>
    </style:style>
    <style:style style:name="T94_6" style:family="text">
      <style:text-properties fo:letter-spacing="-0.009cm" style:text-underline-style="solid" style:text-underline-color="font-color"/>
    </style:style>
    <style:style style:name="T94_7" style:family="text">
      <style:text-properties style:text-underline-style="solid" style:text-underline-color="font-color"/>
    </style:style>
    <style:style style:name="T94_8" style:family="text">
      <style:text-properties fo:letter-spacing="-0.007cm" style:text-underline-style="solid" style:text-underline-color="font-color"/>
    </style:style>
    <style:style style:name="T94_9" style:family="text">
      <style:text-properties style:text-underline-style="solid" style:text-underline-color="font-color"/>
    </style:style>
    <style:style style:name="T94_10" style:family="text">
      <style:text-properties fo:letter-spacing="-0.004cm" style:text-underline-style="solid" style:text-underline-color="font-color"/>
    </style:style>
    <style:style style:name="T94_11" style:family="text">
      <style:text-properties style:text-underline-style="solid" style:text-underline-color="font-color"/>
    </style:style>
    <style:style style:name="T94_12" style:family="text">
      <style:text-properties fo:letter-spacing="-0.007cm" style:text-underline-style="solid" style:text-underline-color="font-color"/>
    </style:style>
    <style:style style:name="T94_13" style:family="text">
      <style:text-properties fo:letter-spacing="-0.004cm" style:text-underline-style="solid" style:text-underline-color="font-color"/>
    </style:style>
    <style:style style:name="P95" style:family="paragraph" style:parent-style-name="Normal"/>
    <style:style style:name="P96" style:family="paragraph" style:parent-style-name="Normal">
      <style:paragraph-properties fo:margin-top="0cm" fo:margin-bottom="0cm"/>
    </style:style>
    <style:style style:name="P97" style:family="paragraph" style:parent-style-name="Normal">
      <style:paragraph-properties fo:line-height="200%" fo:margin-top="0cm" fo:margin-bottom="0cm" fo:margin-left="0.182cm" fo:margin-right="0.079cm">
        <style:tab-stops>
          <style:tab-stop style:type="left" style:leader-style="none" style:position="8.07cm"/>
          <style:tab-stop style:type="left" style:leader-style="none" style:position="8.474cm"/>
          <style:tab-stop style:type="left" style:leader-style="none" style:position="8.823cm"/>
          <style:tab-stop style:type="left" style:leader-style="none" style:position="9.116cm"/>
        </style:tab-stops>
      </style:paragraph-properties>
    </style:style>
    <style:style style:name="T97_1" style:family="text"/>
    <style:style style:name="T97_2" style:family="text">
      <style:text-properties style:text-underline-style="solid" style:text-underline-color="font-color"/>
    </style:style>
    <style:style style:name="T97_3" style:family="text">
      <style:text-properties style:text-underline-style="solid" style:text-underline-color="font-color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98" style:family="paragraph" style:parent-style-name="Body_20_Text" style:master-page-name="MasterPage4">
      <style:text-properties fo:font-size="11pt" style:font-size-asian="11pt"/>
    </style:style>
    <style:style style:name="P99" style:family="paragraph" style:parent-style-name="Body_20_Text">
      <style:text-properties fo:font-size="11pt" style:font-size-asian="11pt"/>
    </style:style>
    <style:style style:name="P100" style:family="paragraph" style:parent-style-name="Body_20_Text">
      <style:text-properties fo:font-size="11pt" style:font-size-asian="11pt"/>
    </style:style>
    <style:style style:name="P101" style:family="paragraph" style:parent-style-name="Body_20_Text">
      <style:text-properties fo:font-size="11pt" style:font-size-asian="11pt"/>
    </style:style>
    <style:style style:name="P102" style:family="paragraph" style:parent-style-name="Body_20_Text">
      <style:paragraph-properties fo:margin-top="0.146cm"/>
      <style:text-properties fo:font-size="11pt" style:font-size-asian="11pt"/>
    </style:style>
    <style:style style:name="P103" style:family="paragraph" style:parent-style-name="Heading_20_1"/>
    <style:style style:name="T103_1" style:family="text"/>
    <style:style style:name="T103_2" style:family="text">
      <style:text-properties fo:letter-spacing="0.092cm"/>
    </style:style>
    <style:style style:name="T103_3" style:family="text"/>
    <style:style style:name="T103_4" style:family="text">
      <style:text-properties fo:letter-spacing="-0.009cm"/>
    </style:style>
    <style:style style:name="T103_5" style:family="text"/>
    <style:style style:name="T103_6" style:family="text">
      <style:text-properties fo:letter-spacing="-0.012cm"/>
    </style:style>
    <style:style style:name="T103_7" style:family="text"/>
    <style:style style:name="T103_8" style:family="text">
      <style:text-properties fo:letter-spacing="-0.005cm"/>
    </style:style>
    <style:style style:name="T103_9" style:family="text"/>
    <style:style style:name="T103_10" style:family="text">
      <style:text-properties fo:letter-spacing="-0.007cm"/>
    </style:style>
    <style:style style:name="T103_11" style:family="text"/>
    <style:style style:name="T103_12" style:family="text">
      <style:text-properties fo:letter-spacing="-0.011cm"/>
    </style:style>
    <style:style style:name="T103_13" style:family="text"/>
    <style:style style:name="T103_14" style:family="text">
      <style:text-properties fo:letter-spacing="-0.007cm"/>
    </style:style>
    <style:style style:name="T103_15" style:family="text"/>
    <style:style style:name="T103_16" style:family="text">
      <style:text-properties fo:letter-spacing="-0.005cm"/>
    </style:style>
    <style:style style:name="T103_17" style:family="text"/>
    <style:style style:name="T103_18" style:family="text">
      <style:text-properties fo:letter-spacing="-0.004cm"/>
    </style:style>
    <style:style style:name="P104" style:family="paragraph" style:parent-style-name="Body_20_Text">
      <style:paragraph-properties fo:margin-top="0.444cm"/>
      <style:text-properties style:font-name="Arial" fo:font-size="11pt" style:font-size-asian="11pt" fo:font-weight="bold" style:font-weight-asian="bold"/>
    </style:style>
    <style:style style:name="P105" style:family="paragraph" style:parent-style-name="Heading_20_2"/>
    <style:style style:name="T105_1" style:family="text"/>
    <style:style style:name="T105_2" style:family="text">
      <style:text-properties fo:letter-spacing="-0.014cm"/>
    </style:style>
    <style:style style:name="T105_3" style:family="text"/>
    <style:style style:name="T105_4" style:family="text">
      <style:text-properties fo:letter-spacing="-0.012cm"/>
    </style:style>
    <style:style style:name="T105_5" style:family="text"/>
    <style:style style:name="T105_6" style:family="text">
      <style:text-properties fo:letter-spacing="-0.005cm"/>
    </style:style>
    <style:style style:name="T105_7" style:family="text"/>
    <style:style style:name="T105_8" style:family="text">
      <style:text-properties fo:letter-spacing="-0.012cm"/>
    </style:style>
    <style:style style:name="T105_9" style:family="text"/>
    <style:style style:name="T105_10" style:family="text">
      <style:text-properties fo:letter-spacing="-0.011cm"/>
    </style:style>
    <style:style style:name="T105_11" style:family="text"/>
    <style:style style:name="T105_12" style:family="text">
      <style:text-properties fo:letter-spacing="-0.007cm"/>
    </style:style>
    <style:style style:name="T105_13" style:family="text"/>
    <style:style style:name="T105_14" style:family="text">
      <style:text-properties fo:letter-spacing="-0.012cm"/>
    </style:style>
    <style:style style:name="T105_15" style:family="text"/>
    <style:style style:name="T105_16" style:family="text">
      <style:text-properties fo:letter-spacing="-0.011cm"/>
    </style:style>
    <style:style style:name="T105_17" style:family="text"/>
    <style:style style:name="T105_18" style:family="text">
      <style:text-properties fo:letter-spacing="-0.009cm"/>
    </style:style>
    <style:style style:name="T105_19" style:family="text">
      <style:text-properties fo:letter-spacing="-0.004cm"/>
    </style:style>
    <style:style style:name="P106" style:family="paragraph" style:parent-style-name="Body_20_Text">
      <style:paragraph-properties fo:margin-top="0.247cm"/>
      <style:text-properties style:font-name="Arial" fo:font-weight="bold" style:font-weight-asian="bold"/>
    </style:style>
    <style:style style:name="P107" style:family="paragraph" style:parent-style-name="Body_20_Text">
      <style:paragraph-properties fo:margin-left="0.406cm"/>
    </style:style>
    <style:style style:name="T107_1" style:family="text"/>
    <style:style style:name="T107_2" style:family="text">
      <style:text-properties fo:letter-spacing="-0.012cm"/>
    </style:style>
    <style:style style:name="T107_3" style:family="text"/>
    <style:style style:name="T107_4" style:family="text">
      <style:text-properties fo:letter-spacing="-0.016cm"/>
    </style:style>
    <style:style style:name="T107_5" style:family="text"/>
    <style:style style:name="T107_6" style:family="text">
      <style:text-properties fo:letter-spacing="-0.012cm"/>
    </style:style>
    <style:style style:name="T107_7" style:family="text"/>
    <style:style style:name="T107_8" style:family="text">
      <style:text-properties fo:letter-spacing="-0.014cm"/>
    </style:style>
    <style:style style:name="T107_9" style:family="text">
      <style:text-properties fo:letter-spacing="-0.004cm"/>
    </style:style>
    <style:style style:name="P108" style:family="paragraph" style:parent-style-name="Body_20_Text">
      <style:paragraph-properties fo:line-height="116%" fo:margin-top="0.213cm" fo:margin-left="0.406cm" fo:margin-right="1.891cm"/>
    </style:style>
    <style:style style:name="T108_1" style:family="text"/>
    <style:style style:name="T108_2" style:family="text">
      <style:text-properties fo:letter-spacing="-0.002cm"/>
    </style:style>
    <style:style style:name="T108_3" style:family="text"/>
    <style:style style:name="T108_4" style:family="text">
      <style:text-properties fo:letter-spacing="-0.002cm"/>
    </style:style>
    <style:style style:name="T108_5" style:family="text"/>
    <style:style style:name="T108_6" style:family="text">
      <style:text-properties fo:letter-spacing="-0.004cm"/>
    </style:style>
    <style:style style:name="T108_7" style:family="text"/>
    <style:style style:name="T108_8" style:family="text">
      <style:text-properties fo:letter-spacing="-0.002cm"/>
    </style:style>
    <style:style style:name="T108_9" style:family="text"/>
    <style:style style:name="T108_10" style:family="text">
      <style:text-properties fo:letter-spacing="-0.002cm"/>
    </style:style>
    <style:style style:name="T108_11" style:family="text"/>
    <style:style style:name="T108_12" style:family="text">
      <style:text-properties fo:letter-spacing="-0.002cm"/>
    </style:style>
    <style:style style:name="T108_13" style:family="text"/>
    <style:style style:name="T108_14" style:family="text">
      <style:text-properties fo:letter-spacing="-0.002cm"/>
    </style:style>
    <style:style style:name="T108_15" style:family="text"/>
    <style:style style:name="T108_16" style:family="text">
      <style:text-properties fo:letter-spacing="-0.004cm"/>
    </style:style>
    <style:style style:name="T108_17" style:family="text"/>
    <style:style style:name="T108_18" style:family="text">
      <style:text-properties style:text-position="46% 100%" fo:font-size="6.5pt" style:font-size-asian="6.5pt"/>
    </style:style>
    <style:style style:name="T108_19" style:family="text">
      <style:text-properties fo:letter-spacing="0.046cm" style:text-position="46% 100%" fo:font-size="6.5pt" style:font-size-asian="6.5pt"/>
    </style:style>
    <style:style style:name="T108_20" style:family="text"/>
    <style:style style:name="T108_21" style:family="text">
      <style:text-properties fo:letter-spacing="-0.005cm"/>
    </style:style>
    <style:style style:name="T108_22" style:family="text"/>
    <style:style style:name="T108_23" style:family="text">
      <style:text-properties fo:letter-spacing="-0.007cm"/>
    </style:style>
    <style:style style:name="T108_24" style:family="text"/>
    <style:style style:name="T108_25" style:family="text">
      <style:text-properties fo:letter-spacing="-0.005cm"/>
    </style:style>
    <style:style style:name="T108_26" style:family="text"/>
    <style:style style:name="T108_27" style:family="text">
      <style:text-properties fo:letter-spacing="-0.009cm"/>
    </style:style>
    <style:style style:name="T108_28" style:family="text"/>
    <style:style style:name="T108_29" style:family="text">
      <style:text-properties fo:letter-spacing="-0.005cm"/>
    </style:style>
    <style:style style:name="T108_30" style:family="text"/>
    <style:style style:name="T108_31" style:family="text">
      <style:text-properties fo:letter-spacing="-0.007cm"/>
    </style:style>
    <style:style style:name="T108_32" style:family="text"/>
    <style:style style:name="T108_33" style:family="text">
      <style:text-properties fo:letter-spacing="-0.009cm"/>
    </style:style>
    <style:style style:name="T108_34" style:family="text"/>
    <style:style style:name="T108_35" style:family="text">
      <style:text-properties fo:letter-spacing="-0.004cm"/>
    </style:style>
    <style:style style:name="T108_36" style:family="text"/>
    <style:style style:name="T108_37" style:family="text">
      <style:text-properties fo:letter-spacing="-0.007cm"/>
    </style:style>
    <style:style style:name="T108_38" style:family="text"/>
    <style:style style:name="T108_39" style:family="text">
      <style:text-properties fo:letter-spacing="-0.009cm"/>
    </style:style>
    <style:style style:name="T108_40" style:family="text"/>
    <style:style style:name="T108_41" style:family="text">
      <style:text-properties fo:letter-spacing="-0.007cm"/>
    </style:style>
    <style:style style:name="T108_42" style:family="text"/>
    <style:style style:name="T108_43" style:family="text">
      <style:text-properties fo:letter-spacing="-0.007cm"/>
    </style:style>
    <style:style style:name="T108_44" style:family="text"/>
    <style:style style:name="T108_45" style:family="text">
      <style:text-properties fo:letter-spacing="-0.007cm"/>
    </style:style>
    <style:style style:name="T108_46" style:family="text"/>
    <style:style style:name="T108_47" style:family="text">
      <style:text-properties fo:letter-spacing="-0.009cm"/>
    </style:style>
    <style:style style:name="T108_48" style:family="text"/>
    <style:style style:name="T108_49" style:family="text">
      <style:text-properties fo:letter-spacing="-0.004cm"/>
    </style:style>
    <style:style style:name="P109" style:family="paragraph" style:parent-style-name="Body_20_Text"/>
    <style:style style:name="P110" style:family="paragraph" style:parent-style-name="Body_20_Text">
      <style:paragraph-properties fo:margin-top="0.079cm"/>
    </style:style>
    <style:style style:name="P111" style:family="paragraph" style:parent-style-name="Body_20_Text">
      <style:paragraph-properties fo:line-height="115%" fo:margin-left="0.406cm" fo:margin-right="1.891cm"/>
    </style:style>
    <style:style style:name="T111_1" style:family="text"/>
    <style:style style:name="T111_2" style:family="text">
      <style:text-properties fo:letter-spacing="-0.007cm"/>
    </style:style>
    <style:style style:name="T111_3" style:family="text"/>
    <style:style style:name="T111_4" style:family="text">
      <style:text-properties fo:letter-spacing="-0.009cm"/>
    </style:style>
    <style:style style:name="T111_5" style:family="text"/>
    <style:style style:name="T111_6" style:family="text">
      <style:text-properties fo:letter-spacing="-0.005cm"/>
    </style:style>
    <style:style style:name="T111_7" style:family="text"/>
    <style:style style:name="T111_8" style:family="text">
      <style:text-properties fo:letter-spacing="-0.005cm"/>
    </style:style>
    <style:style style:name="T111_9" style:family="text"/>
    <style:style style:name="T111_10" style:family="text">
      <style:text-properties fo:letter-spacing="-0.007cm"/>
    </style:style>
    <style:style style:name="T111_11" style:family="text"/>
    <style:style style:name="T111_12" style:family="text">
      <style:text-properties fo:letter-spacing="-0.009cm"/>
    </style:style>
    <style:style style:name="T111_13" style:family="text"/>
    <style:style style:name="T111_14" style:family="text">
      <style:text-properties fo:letter-spacing="-0.009cm"/>
    </style:style>
    <style:style style:name="T111_15" style:family="text"/>
    <style:style style:name="T111_16" style:family="text">
      <style:text-properties fo:letter-spacing="-0.007cm"/>
    </style:style>
    <style:style style:name="T111_17" style:family="text"/>
    <style:style style:name="T111_18" style:family="text">
      <style:text-properties fo:letter-spacing="-0.009cm"/>
    </style:style>
    <style:style style:name="T111_19" style:family="text"/>
    <style:style style:name="T111_20" style:family="text">
      <style:text-properties fo:letter-spacing="-0.009cm"/>
    </style:style>
    <style:style style:name="T111_21" style:family="text"/>
    <style:style style:name="T111_22" style:family="text">
      <style:text-properties fo:letter-spacing="-0.005cm"/>
    </style:style>
    <style:style style:name="T111_23" style:family="text"/>
    <style:style style:name="T111_24" style:family="text">
      <style:text-properties fo:letter-spacing="-0.009cm"/>
    </style:style>
    <style:style style:name="T111_25" style:family="text"/>
    <style:style style:name="T111_26" style:family="text"/>
    <style:style style:name="T111_27" style:family="text">
      <style:text-properties fo:color="#0000ff" style:text-underline-style="solid" style:text-underline-color="font-color"/>
    </style:style>
    <style:style style:name="T111_28" style:family="text">
      <style:text-properties fo:letter-spacing="0.136cm" fo:color="#0000ff"/>
    </style:style>
    <style:style style:name="T111_29" style:family="text"/>
    <style:style style:name="T111_30" style:family="text">
      <style:text-properties fo:letter-spacing="-0.002cm"/>
    </style:style>
    <style:style style:name="T111_31" style:family="text"/>
    <style:style style:name="P112" style:family="paragraph" style:parent-style-name="List_20_Paragraph">
      <style:paragraph-properties fo:margin-top="0.208cm" fo:margin-right="2.748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2_1" style:family="text">
      <style:text-properties fo:font-size="10pt" style:font-size-asian="10pt"/>
    </style:style>
    <style:style style:name="T112_2" style:family="text">
      <style:text-properties fo:letter-spacing="-0.011cm" fo:font-size="10pt" style:font-size-asian="10pt"/>
    </style:style>
    <style:style style:name="T112_3" style:family="text">
      <style:text-properties fo:font-size="10pt" style:font-size-asian="10pt"/>
    </style:style>
    <style:style style:name="T112_4" style:family="text">
      <style:text-properties fo:letter-spacing="-0.011cm" fo:font-size="10pt" style:font-size-asian="10pt"/>
    </style:style>
    <style:style style:name="T112_5" style:family="text">
      <style:text-properties fo:font-size="10pt" style:font-size-asian="10pt"/>
    </style:style>
    <style:style style:name="T112_6" style:family="text">
      <style:text-properties fo:letter-spacing="-0.011cm" fo:font-size="10pt" style:font-size-asian="10pt"/>
    </style:style>
    <style:style style:name="T112_7" style:family="text">
      <style:text-properties fo:font-size="10pt" style:font-size-asian="10pt"/>
    </style:style>
    <style:style style:name="T112_8" style:family="text">
      <style:text-properties fo:letter-spacing="-0.011cm" fo:font-size="10pt" style:font-size-asian="10pt"/>
    </style:style>
    <style:style style:name="T112_9" style:family="text">
      <style:text-properties fo:font-size="10pt" style:font-size-asian="10pt"/>
    </style:style>
    <style:style style:name="T112_10" style:family="text">
      <style:text-properties fo:letter-spacing="-0.009cm" fo:font-size="10pt" style:font-size-asian="10pt"/>
    </style:style>
    <style:style style:name="T112_11" style:family="text">
      <style:text-properties fo:font-size="10pt" style:font-size-asian="10pt"/>
    </style:style>
    <style:style style:name="T112_12" style:family="text">
      <style:text-properties fo:letter-spacing="-0.005cm" fo:font-size="10pt" style:font-size-asian="10pt"/>
    </style:style>
    <style:style style:name="T112_13" style:family="text">
      <style:text-properties fo:font-size="10pt" style:font-size-asian="10pt"/>
    </style:style>
    <style:style style:name="T112_14" style:family="text">
      <style:text-properties fo:letter-spacing="-0.011cm" fo:font-size="10pt" style:font-size-asian="10pt"/>
    </style:style>
    <style:style style:name="T112_15" style:family="text">
      <style:text-properties fo:font-size="10pt" style:font-size-asian="10pt"/>
    </style:style>
    <style:style style:name="T112_16" style:family="text">
      <style:text-properties fo:letter-spacing="-0.011cm" fo:font-size="10pt" style:font-size-asian="10pt"/>
    </style:style>
    <style:style style:name="T112_17" style:family="text">
      <style:text-properties fo:font-size="10pt" style:font-size-asian="10pt"/>
    </style:style>
    <style:style style:name="T112_18" style:family="text">
      <style:text-properties fo:letter-spacing="-0.011cm" fo:font-size="10pt" style:font-size-asian="10pt"/>
    </style:style>
    <style:style style:name="T112_19" style:family="text">
      <style:text-properties fo:font-size="10pt" style:font-size-asian="10pt"/>
    </style:style>
    <style:style style:name="P113" style:family="paragraph" style:parent-style-name="List_20_Paragraph">
      <style:paragraph-properties fo:text-indent="-0.631cm" fo:line-height="0.349cm" fo:margin-left="2.30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3_1" style:family="text">
      <style:text-properties fo:font-size="10pt" style:font-size-asian="10pt"/>
    </style:style>
    <style:style style:name="T113_2" style:family="text">
      <style:text-properties fo:letter-spacing="-0.016cm" fo:font-size="10pt" style:font-size-asian="10pt"/>
    </style:style>
    <style:style style:name="T113_3" style:family="text">
      <style:text-properties fo:font-size="10pt" style:font-size-asian="10pt"/>
    </style:style>
    <style:style style:name="T113_4" style:family="text">
      <style:text-properties fo:font-size="10pt" style:font-size-asian="10pt"/>
    </style:style>
    <style:style style:name="T113_5" style:family="text">
      <style:text-properties fo:letter-spacing="-0.014cm" fo:font-size="10pt" style:font-size-asian="10pt"/>
    </style:style>
    <style:style style:name="T113_6" style:family="text">
      <style:text-properties fo:font-size="10pt" style:font-size-asian="10pt"/>
    </style:style>
    <style:style style:name="T113_7" style:family="text">
      <style:text-properties style:text-position="46% 100%" fo:font-size="6.5pt" style:font-size-asian="6.5pt"/>
    </style:style>
    <style:style style:name="T113_8" style:family="text">
      <style:text-properties fo:letter-spacing="0.019cm" style:text-position="46% 100%" fo:font-size="6.5pt" style:font-size-asian="6.5pt"/>
    </style:style>
    <style:style style:name="T113_9" style:family="text">
      <style:text-properties fo:font-size="10pt" style:font-size-asian="10pt"/>
    </style:style>
    <style:style style:name="T113_10" style:family="text">
      <style:text-properties fo:letter-spacing="-0.012cm" fo:font-size="10pt" style:font-size-asian="10pt"/>
    </style:style>
    <style:style style:name="T113_11" style:family="text">
      <style:text-properties fo:font-size="10pt" style:font-size-asian="10pt"/>
    </style:style>
    <style:style style:name="T113_12" style:family="text">
      <style:text-properties fo:letter-spacing="-0.016cm" fo:font-size="10pt" style:font-size-asian="10pt"/>
    </style:style>
    <style:style style:name="T113_13" style:family="text">
      <style:text-properties fo:letter-spacing="-0.004cm" fo:font-size="10pt" style:font-size-asian="10pt"/>
    </style:style>
    <style:style style:name="P114" style:family="paragraph" style:parent-style-name="List_20_Paragraph">
      <style:paragraph-properties fo:text-indent="-0.633cm" fo:line-height="0.383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4_1" style:family="text">
      <style:text-properties fo:font-size="10pt" style:font-size-asian="10pt"/>
    </style:style>
    <style:style style:name="T114_2" style:family="text">
      <style:text-properties fo:letter-spacing="-0.019cm" fo:font-size="10pt" style:font-size-asian="10pt"/>
    </style:style>
    <style:style style:name="T114_3" style:family="text">
      <style:text-properties fo:font-size="10pt" style:font-size-asian="10pt"/>
    </style:style>
    <style:style style:name="T114_4" style:family="text">
      <style:text-properties fo:letter-spacing="-0.012cm" fo:font-size="10pt" style:font-size-asian="10pt"/>
    </style:style>
    <style:style style:name="T114_5" style:family="text">
      <style:text-properties fo:font-size="10pt" style:font-size-asian="10pt"/>
    </style:style>
    <style:style style:name="T114_6" style:family="text">
      <style:text-properties fo:letter-spacing="-0.014cm" fo:font-size="10pt" style:font-size-asian="10pt"/>
    </style:style>
    <style:style style:name="T114_7" style:family="text">
      <style:text-properties fo:font-size="10pt" style:font-size-asian="10pt"/>
    </style:style>
    <style:style style:name="T114_8" style:family="text">
      <style:text-properties fo:letter-spacing="-0.014cm" fo:font-size="10pt" style:font-size-asian="10pt"/>
    </style:style>
    <style:style style:name="T114_9" style:family="text">
      <style:text-properties fo:font-size="10pt" style:font-size-asian="10pt"/>
    </style:style>
    <style:style style:name="T114_10" style:family="text">
      <style:text-properties fo:letter-spacing="-0.018cm" fo:font-size="10pt" style:font-size-asian="10pt"/>
    </style:style>
    <style:style style:name="T114_11" style:family="text">
      <style:text-properties fo:font-size="10pt" style:font-size-asian="10pt"/>
    </style:style>
    <style:style style:name="T114_12" style:family="text">
      <style:text-properties fo:letter-spacing="-0.025cm" fo:font-size="10pt" style:font-size-asian="10pt"/>
    </style:style>
    <style:style style:name="T114_13" style:family="text">
      <style:text-properties fo:letter-spacing="-0.007cm" fo:font-size="10pt" style:font-size-asian="10pt"/>
    </style:style>
    <style:style style:name="P115" style:family="paragraph" style:parent-style-name="List_20_Paragraph">
      <style:paragraph-properties fo:margin-right="4.0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5_1" style:family="text">
      <style:text-properties fo:font-size="10pt" style:font-size-asian="10pt"/>
    </style:style>
    <style:style style:name="T115_2" style:family="text">
      <style:text-properties fo:letter-spacing="-0.011cm" fo:font-size="10pt" style:font-size-asian="10pt"/>
    </style:style>
    <style:style style:name="T115_3" style:family="text">
      <style:text-properties fo:font-size="10pt" style:font-size-asian="10pt"/>
    </style:style>
    <style:style style:name="T115_4" style:family="text">
      <style:text-properties fo:letter-spacing="-0.012cm" fo:font-size="10pt" style:font-size-asian="10pt"/>
    </style:style>
    <style:style style:name="T115_5" style:family="text">
      <style:text-properties fo:font-size="10pt" style:font-size-asian="10pt"/>
    </style:style>
    <style:style style:name="T115_6" style:family="text">
      <style:text-properties fo:letter-spacing="-0.011cm" fo:font-size="10pt" style:font-size-asian="10pt"/>
    </style:style>
    <style:style style:name="T115_7" style:family="text">
      <style:text-properties fo:font-size="10pt" style:font-size-asian="10pt"/>
    </style:style>
    <style:style style:name="T115_8" style:family="text">
      <style:text-properties fo:letter-spacing="-0.004cm" fo:font-size="10pt" style:font-size-asian="10pt"/>
    </style:style>
    <style:style style:name="T115_9" style:family="text">
      <style:text-properties fo:font-size="10pt" style:font-size-asian="10pt"/>
    </style:style>
    <style:style style:name="T115_10" style:family="text">
      <style:text-properties fo:letter-spacing="-0.012cm" fo:font-size="10pt" style:font-size-asian="10pt"/>
    </style:style>
    <style:style style:name="T115_11" style:family="text">
      <style:text-properties fo:font-size="10pt" style:font-size-asian="10pt"/>
    </style:style>
    <style:style style:name="T115_12" style:family="text">
      <style:text-properties fo:letter-spacing="-0.009cm" fo:font-size="10pt" style:font-size-asian="10pt"/>
    </style:style>
    <style:style style:name="T115_13" style:family="text">
      <style:text-properties fo:font-size="10pt" style:font-size-asian="10pt"/>
    </style:style>
    <style:style style:name="T115_14" style:family="text">
      <style:text-properties fo:letter-spacing="-0.005cm" fo:font-size="10pt" style:font-size-asian="10pt"/>
    </style:style>
    <style:style style:name="T115_15" style:family="text">
      <style:text-properties fo:font-size="10pt" style:font-size-asian="10pt"/>
    </style:style>
    <style:style style:name="T115_16" style:family="text">
      <style:text-properties fo:letter-spacing="-0.009cm" fo:font-size="10pt" style:font-size-asian="10pt"/>
    </style:style>
    <style:style style:name="T115_17" style:family="text">
      <style:text-properties fo:font-size="10pt" style:font-size-asian="10pt"/>
    </style:style>
    <style:style style:name="T115_18" style:family="text">
      <style:text-properties fo:letter-spacing="-0.007cm" fo:font-size="10pt" style:font-size-asian="10pt"/>
    </style:style>
    <style:style style:name="T115_19" style:family="text">
      <style:text-properties fo:font-size="10pt" style:font-size-asian="10pt"/>
    </style:style>
    <style:style style:name="T115_20" style:family="text">
      <style:text-properties fo:letter-spacing="-0.005cm" fo:font-size="10pt" style:font-size-asian="10pt"/>
    </style:style>
    <style:style style:name="T115_21" style:family="text">
      <style:text-properties fo:font-size="10pt" style:font-size-asian="10pt"/>
    </style:style>
    <style:style style:name="T115_22" style:family="text">
      <style:text-properties fo:letter-spacing="-0.004cm" fo:font-size="10pt" style:font-size-asian="10pt"/>
    </style:style>
    <style:style style:name="P116" style:family="paragraph" style:parent-style-name="List_20_Paragraph">
      <style:paragraph-properties fo:text-indent="-0.633cm" fo:line-height="0.367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6_1" style:family="text">
      <style:text-properties fo:font-size="10pt" style:font-size-asian="10pt"/>
    </style:style>
    <style:style style:name="T116_2" style:family="text">
      <style:text-properties fo:letter-spacing="-0.014cm" fo:font-size="10pt" style:font-size-asian="10pt"/>
    </style:style>
    <style:style style:name="T116_3" style:family="text">
      <style:text-properties fo:font-size="10pt" style:font-size-asian="10pt"/>
    </style:style>
    <style:style style:name="T116_4" style:family="text">
      <style:text-properties fo:letter-spacing="-0.016cm" fo:font-size="10pt" style:font-size-asian="10pt"/>
    </style:style>
    <style:style style:name="T116_5" style:family="text">
      <style:text-properties fo:font-size="10pt" style:font-size-asian="10pt"/>
    </style:style>
    <style:style style:name="T116_6" style:family="text">
      <style:text-properties fo:letter-spacing="-0.018cm" fo:font-size="10pt" style:font-size-asian="10pt"/>
    </style:style>
    <style:style style:name="T116_7" style:family="text">
      <style:text-properties fo:font-size="10pt" style:font-size-asian="10pt"/>
    </style:style>
    <style:style style:name="T116_8" style:family="text">
      <style:text-properties fo:letter-spacing="-0.014cm" fo:font-size="10pt" style:font-size-asian="10pt"/>
    </style:style>
    <style:style style:name="T116_9" style:family="text">
      <style:text-properties fo:font-size="10pt" style:font-size-asian="10pt"/>
    </style:style>
    <style:style style:name="T116_10" style:family="text">
      <style:text-properties fo:letter-spacing="0.012cm" fo:font-size="10pt" style:font-size-asian="10pt"/>
    </style:style>
    <style:style style:name="T116_11" style:family="text">
      <style:text-properties fo:letter-spacing="-0.004cm" fo:font-size="10pt" style:font-size-asian="10pt"/>
    </style:style>
    <style:style style:name="P117" style:family="paragraph" style:parent-style-name="List_20_Paragraph">
      <style:paragraph-properties fo:margin-right="2.35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7_1" style:family="text">
      <style:text-properties fo:font-size="10pt" style:font-size-asian="10pt"/>
    </style:style>
    <style:style style:name="T117_2" style:family="text">
      <style:text-properties fo:letter-spacing="-0.009cm" fo:font-size="10pt" style:font-size-asian="10pt"/>
    </style:style>
    <style:style style:name="T117_3" style:family="text">
      <style:text-properties fo:font-size="10pt" style:font-size-asian="10pt"/>
    </style:style>
    <style:style style:name="T117_4" style:family="text">
      <style:text-properties fo:letter-spacing="-0.005cm" fo:font-size="10pt" style:font-size-asian="10pt"/>
    </style:style>
    <style:style style:name="T117_5" style:family="text">
      <style:text-properties fo:font-size="10pt" style:font-size-asian="10pt"/>
    </style:style>
    <style:style style:name="T117_6" style:family="text">
      <style:text-properties fo:letter-spacing="-0.009cm" fo:font-size="10pt" style:font-size-asian="10pt"/>
    </style:style>
    <style:style style:name="T117_7" style:family="text">
      <style:text-properties fo:font-size="10pt" style:font-size-asian="10pt"/>
    </style:style>
    <style:style style:name="T117_8" style:family="text">
      <style:text-properties fo:letter-spacing="-0.005cm" fo:font-size="10pt" style:font-size-asian="10pt"/>
    </style:style>
    <style:style style:name="T117_9" style:family="text">
      <style:text-properties fo:font-size="10pt" style:font-size-asian="10pt"/>
    </style:style>
    <style:style style:name="T117_10" style:family="text">
      <style:text-properties fo:letter-spacing="-0.009cm" fo:font-size="10pt" style:font-size-asian="10pt"/>
    </style:style>
    <style:style style:name="T117_11" style:family="text">
      <style:text-properties fo:font-size="10pt" style:font-size-asian="10pt"/>
    </style:style>
    <style:style style:name="T117_12" style:family="text">
      <style:text-properties fo:letter-spacing="-0.007cm" fo:font-size="10pt" style:font-size-asian="10pt"/>
    </style:style>
    <style:style style:name="T117_13" style:family="text">
      <style:text-properties fo:font-size="10pt" style:font-size-asian="10pt"/>
    </style:style>
    <style:style style:name="T117_14" style:family="text">
      <style:text-properties fo:letter-spacing="-0.005cm" fo:font-size="10pt" style:font-size-asian="10pt"/>
    </style:style>
    <style:style style:name="T117_15" style:family="text">
      <style:text-properties fo:font-size="10pt" style:font-size-asian="10pt"/>
    </style:style>
    <style:style style:name="T117_16" style:family="text">
      <style:text-properties fo:letter-spacing="-0.005cm" fo:font-size="10pt" style:font-size-asian="10pt"/>
    </style:style>
    <style:style style:name="T117_17" style:family="text">
      <style:text-properties fo:font-size="10pt" style:font-size-asian="10pt"/>
    </style:style>
    <style:style style:name="T117_18" style:family="text">
      <style:text-properties fo:letter-spacing="-0.009cm" fo:font-size="10pt" style:font-size-asian="10pt"/>
    </style:style>
    <style:style style:name="T117_19" style:family="text">
      <style:text-properties fo:font-size="10pt" style:font-size-asian="10pt"/>
    </style:style>
    <style:style style:name="T117_20" style:family="text">
      <style:text-properties fo:letter-spacing="-0.009cm" fo:font-size="10pt" style:font-size-asian="10pt"/>
    </style:style>
    <style:style style:name="T117_21" style:family="text">
      <style:text-properties fo:font-size="10pt" style:font-size-asian="10pt"/>
    </style:style>
    <style:style style:name="T117_22" style:family="text">
      <style:text-properties fo:letter-spacing="-0.007cm" fo:font-size="10pt" style:font-size-asian="10pt"/>
    </style:style>
    <style:style style:name="T117_23" style:family="text">
      <style:text-properties fo:font-size="10pt" style:font-size-asian="10pt"/>
    </style:style>
    <style:style style:name="P118" style:family="paragraph" style:parent-style-name="Body_20_Text">
      <style:paragraph-properties fo:margin-top="0.072cm"/>
    </style:style>
    <style:style style:name="P119" style:family="paragraph" style:parent-style-name="Body_20_Text">
      <style:paragraph-properties fo:margin-left="0.406cm"/>
    </style:style>
    <style:style style:name="T119_1" style:family="text"/>
    <style:style style:name="T119_2" style:family="text">
      <style:text-properties fo:letter-spacing="-0.011cm"/>
    </style:style>
    <style:style style:name="T119_3" style:family="text"/>
    <style:style style:name="T119_4" style:family="text">
      <style:text-properties fo:letter-spacing="-0.007cm"/>
    </style:style>
    <style:style style:name="T119_5" style:family="text">
      <style:text-properties fo:letter-spacing="-0.004cm"/>
    </style:style>
    <style:style style:name="P120" style:family="paragraph" style:parent-style-name="Body_20_Text">
      <style:paragraph-properties fo:text-indent="0.097cm" fo:line-height="116%" fo:margin-top="0.208cm" fo:margin-left="0.406cm" fo:margin-right="1.939cm"/>
    </style:style>
    <style:style style:name="T120_1" style:family="text"/>
    <style:style style:name="T120_2" style:family="text">
      <style:text-properties style:text-position="46% 100%" fo:font-size="6.5pt" style:font-size-asian="6.5pt"/>
    </style:style>
    <style:style style:name="T120_3" style:family="text"/>
    <style:style style:name="T120_4" style:family="text">
      <style:text-properties fo:letter-spacing="-0.007cm"/>
    </style:style>
    <style:style style:name="T120_5" style:family="text"/>
    <style:style style:name="T120_6" style:family="text">
      <style:text-properties fo:letter-spacing="-0.007cm"/>
    </style:style>
    <style:style style:name="T120_7" style:family="text"/>
    <style:style style:name="T120_8" style:family="text">
      <style:text-properties fo:letter-spacing="-0.009cm"/>
    </style:style>
    <style:style style:name="T120_9" style:family="text"/>
    <style:style style:name="T120_10" style:family="text">
      <style:text-properties fo:letter-spacing="-0.007cm"/>
    </style:style>
    <style:style style:name="T120_11" style:family="text"/>
    <style:style style:name="T120_12" style:family="text">
      <style:text-properties fo:letter-spacing="-0.009cm"/>
    </style:style>
    <style:style style:name="T120_13" style:family="text"/>
    <style:style style:name="T120_14" style:family="text">
      <style:text-properties fo:letter-spacing="-0.004cm"/>
    </style:style>
    <style:style style:name="T120_15" style:family="text"/>
    <style:style style:name="T120_16" style:family="text">
      <style:text-properties fo:letter-spacing="-0.005cm"/>
    </style:style>
    <style:style style:name="T120_17" style:family="text"/>
    <style:style style:name="T120_18" style:family="text">
      <style:text-properties fo:letter-spacing="-0.005cm"/>
    </style:style>
    <style:style style:name="T120_19" style:family="text"/>
    <style:style style:name="T120_20" style:family="text">
      <style:text-properties fo:letter-spacing="-0.009cm"/>
    </style:style>
    <style:style style:name="T120_21" style:family="text"/>
    <style:style style:name="T120_22" style:family="text">
      <style:text-properties fo:letter-spacing="-0.005cm"/>
    </style:style>
    <style:style style:name="T120_23" style:family="text"/>
    <style:style style:name="T120_24" style:family="text">
      <style:text-properties fo:letter-spacing="-0.007cm"/>
    </style:style>
    <style:style style:name="T120_25" style:family="text"/>
    <style:style style:name="T120_26" style:family="text">
      <style:text-properties fo:letter-spacing="-0.009cm"/>
    </style:style>
    <style:style style:name="T120_27" style:family="text"/>
    <style:style style:name="T120_28" style:family="text">
      <style:text-properties fo:letter-spacing="-0.009cm"/>
    </style:style>
    <style:style style:name="T120_29" style:family="text"/>
    <style:style style:name="P121" style:family="paragraph" style:parent-style-name="Body_20_Text"/>
    <style:style style:name="P122" style:family="paragraph" style:parent-style-name="Body_20_Text">
      <style:paragraph-properties fo:margin-top="0.372cm"/>
    </style:style>
    <style:style style:name="FR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123" style:family="paragraph" style:parent-style-name="List_20_Paragraph">
      <style:paragraph-properties fo:text-indent="-0.228cm" fo:margin-top="0.224cm" fo:margin-left="0.228cm">
        <style:tab-stops>
          <style:tab-stop style:type="left" style:leader-style="none" style:position="0cm"/>
        </style:tab-stops>
      </style:paragraph-properties>
    </style:style>
    <style:style style:name="T123_1" style:family="text">
      <style:text-properties style:font-name="Verdana" fo:font-size="6pt" style:font-size-asian="6pt"/>
    </style:style>
    <style:style style:name="T123_2" style:family="text">
      <style:text-properties fo:letter-spacing="-0.007cm" style:font-name="Verdana" fo:font-size="6pt" style:font-size-asian="6pt"/>
    </style:style>
    <style:style style:name="T123_3" style:family="text">
      <style:text-properties style:font-name="Verdana" fo:font-size="6pt" style:font-size-asian="6pt"/>
    </style:style>
    <style:style style:name="T123_4" style:family="text">
      <style:text-properties fo:letter-spacing="-0.004cm" style:font-name="Verdana" fo:font-size="6pt" style:font-size-asian="6pt"/>
    </style:style>
    <style:style style:name="T123_5" style:family="text">
      <style:text-properties style:font-name="Verdana" fo:font-size="6pt" style:font-size-asian="6pt"/>
    </style:style>
    <style:style style:name="T123_6" style:family="text">
      <style:text-properties fo:letter-spacing="-0.007cm" style:font-name="Verdana" fo:font-size="6pt" style:font-size-asian="6pt"/>
    </style:style>
    <style:style style:name="T123_7" style:family="text">
      <style:text-properties style:font-name="Verdana" fo:font-size="6pt" style:font-size-asian="6pt"/>
    </style:style>
    <style:style style:name="T123_8" style:family="text">
      <style:text-properties fo:letter-spacing="-0.007cm" style:font-name="Verdana" fo:font-size="6pt" style:font-size-asian="6pt"/>
    </style:style>
    <style:style style:name="T123_9" style:family="text">
      <style:text-properties style:font-name="Verdana" fo:font-size="6pt" style:font-size-asian="6pt"/>
    </style:style>
    <style:style style:name="T123_10" style:family="text">
      <style:text-properties fo:letter-spacing="-0.005cm" style:font-name="Verdana" fo:font-size="6pt" style:font-size-asian="6pt"/>
    </style:style>
    <style:style style:name="T123_11" style:family="text">
      <style:text-properties style:font-name="Verdana" fo:font-size="6pt" style:font-size-asian="6pt"/>
    </style:style>
    <style:style style:name="T123_12" style:family="text">
      <style:text-properties fo:letter-spacing="-0.002cm" style:font-name="Verdana" fo:font-size="6pt" style:font-size-asian="6pt"/>
    </style:style>
    <style:style style:name="T123_13" style:family="text">
      <style:text-properties style:font-name="Verdana" fo:font-size="6pt" style:font-size-asian="6pt"/>
    </style:style>
    <style:style style:name="T123_14" style:family="text">
      <style:text-properties fo:letter-spacing="-0.007cm" style:font-name="Verdana" fo:font-size="6pt" style:font-size-asian="6pt"/>
    </style:style>
    <style:style style:name="T123_15" style:family="text">
      <style:text-properties style:font-name="Verdana" fo:font-size="6pt" style:font-size-asian="6pt"/>
    </style:style>
    <style:style style:name="T123_16" style:family="text">
      <style:text-properties fo:letter-spacing="-0.004cm" style:font-name="Verdana" fo:font-size="6pt" style:font-size-asian="6pt"/>
    </style:style>
    <style:style style:name="T123_17" style:family="text">
      <style:text-properties style:font-name="Verdana" fo:font-size="6pt" style:font-size-asian="6pt"/>
    </style:style>
    <style:style style:name="T123_18" style:family="text">
      <style:text-properties fo:letter-spacing="-0.007cm" style:font-name="Verdana" fo:font-size="6pt" style:font-size-asian="6pt"/>
    </style:style>
    <style:style style:name="T123_19" style:family="text">
      <style:text-properties style:font-name="Verdana" fo:font-size="6pt" style:font-size-asian="6pt"/>
    </style:style>
    <style:style style:name="T123_20" style:family="text">
      <style:text-properties fo:letter-spacing="-0.007cm" style:font-name="Verdana" fo:font-size="6pt" style:font-size-asian="6pt"/>
    </style:style>
    <style:style style:name="T123_21" style:family="text">
      <style:text-properties style:font-name="Verdana" fo:font-size="6pt" style:font-size-asian="6pt"/>
    </style:style>
    <style:style style:name="T123_22" style:family="text">
      <style:text-properties fo:letter-spacing="-0.004cm" style:font-name="Verdana" fo:font-size="6pt" style:font-size-asian="6pt"/>
    </style:style>
    <style:style style:name="P124" style:family="paragraph" style:parent-style-name="List_20_Paragraph">
      <style:paragraph-properties fo:text-indent="0cm" fo:line-height="101%" fo:margin-top="0.019cm" fo:margin-left="0cm" fo:margin-right="1.339cm">
        <style:tab-stops>
          <style:tab-stop style:type="left" style:leader-style="none" style:position="0.265cm"/>
        </style:tab-stops>
      </style:paragraph-properties>
    </style:style>
    <style:style style:name="T124_1" style:family="text">
      <style:text-properties style:font-name="Verdana" fo:font-size="6pt" style:font-size-asian="6pt"/>
    </style:style>
    <style:style style:name="T124_2" style:family="text">
      <style:text-properties fo:letter-spacing="-0.005cm" style:font-name="Verdana" fo:font-size="6pt" style:font-size-asian="6pt"/>
    </style:style>
    <style:style style:name="T124_3" style:family="text">
      <style:text-properties style:font-name="Verdana" fo:font-size="6pt" style:font-size-asian="6pt"/>
    </style:style>
    <style:style style:name="T124_4" style:family="text">
      <style:text-properties fo:letter-spacing="-0.005cm" style:font-name="Verdana" fo:font-size="6pt" style:font-size-asian="6pt"/>
    </style:style>
    <style:style style:name="T124_5" style:family="text">
      <style:text-properties style:font-name="Verdana" fo:font-size="6pt" style:font-size-asian="6pt"/>
    </style:style>
    <style:style style:name="T124_6" style:family="text">
      <style:text-properties fo:letter-spacing="-0.004cm" style:font-name="Verdana" fo:font-size="6pt" style:font-size-asian="6pt"/>
    </style:style>
    <style:style style:name="T124_7" style:family="text">
      <style:text-properties style:font-name="Verdana" fo:font-size="6pt" style:font-size-asian="6pt"/>
    </style:style>
    <style:style style:name="T124_8" style:family="text">
      <style:text-properties fo:letter-spacing="-0.009cm" style:font-name="Verdana" fo:font-size="6pt" style:font-size-asian="6pt"/>
    </style:style>
    <style:style style:name="T124_9" style:family="text">
      <style:text-properties style:font-name="Verdana" fo:font-size="6pt" style:font-size-asian="6pt"/>
    </style:style>
    <style:style style:name="T124_10" style:family="text">
      <style:text-properties fo:letter-spacing="-0.004cm" style:font-name="Verdana" fo:font-size="6pt" style:font-size-asian="6pt"/>
    </style:style>
    <style:style style:name="T124_11" style:family="text">
      <style:text-properties style:font-name="Verdana" fo:font-size="6pt" style:font-size-asian="6pt"/>
    </style:style>
    <style:style style:name="T124_12" style:family="text">
      <style:text-properties fo:letter-spacing="-0.005cm" style:font-name="Verdana" fo:font-size="6pt" style:font-size-asian="6pt"/>
    </style:style>
    <style:style style:name="T124_13" style:family="text">
      <style:text-properties style:font-name="Verdana" fo:font-size="6pt" style:font-size-asian="6pt"/>
    </style:style>
    <style:style style:name="T124_14" style:family="text">
      <style:text-properties fo:letter-spacing="-0.007cm" style:font-name="Verdana" fo:font-size="6pt" style:font-size-asian="6pt"/>
    </style:style>
    <style:style style:name="T124_15" style:family="text">
      <style:text-properties style:font-name="Verdana" fo:font-size="6pt" style:font-size-asian="6pt"/>
    </style:style>
    <style:style style:name="T124_16" style:family="text">
      <style:text-properties fo:letter-spacing="-0.004cm" style:font-name="Verdana" fo:font-size="6pt" style:font-size-asian="6pt"/>
    </style:style>
    <style:style style:name="T124_17" style:family="text">
      <style:text-properties style:font-name="Verdana" fo:font-size="6pt" style:font-size-asian="6pt"/>
    </style:style>
    <style:style style:name="T124_18" style:family="text">
      <style:text-properties fo:letter-spacing="-0.005cm" style:font-name="Verdana" fo:font-size="6pt" style:font-size-asian="6pt"/>
    </style:style>
    <style:style style:name="T124_19" style:family="text">
      <style:text-properties style:font-name="Verdana" fo:font-size="6pt" style:font-size-asian="6pt"/>
    </style:style>
    <style:style style:name="T124_20" style:family="text">
      <style:text-properties fo:letter-spacing="-0.005cm" style:font-name="Verdana" fo:font-size="6pt" style:font-size-asian="6pt"/>
    </style:style>
    <style:style style:name="T124_21" style:family="text">
      <style:text-properties style:font-name="Verdana" fo:font-size="6pt" style:font-size-asian="6pt"/>
    </style:style>
    <style:style style:name="T124_22" style:family="text">
      <style:text-properties fo:letter-spacing="-0.019cm" style:font-name="Verdana" fo:font-size="6pt" style:font-size-asian="6pt"/>
    </style:style>
    <style:style style:name="T124_23" style:family="text">
      <style:text-properties style:font-name="Verdana" fo:font-size="6pt" style:font-size-asian="6pt"/>
    </style:style>
    <style:style style:name="T124_24" style:family="text">
      <style:text-properties fo:letter-spacing="-0.019cm" style:font-name="Verdana" fo:font-size="6pt" style:font-size-asian="6pt"/>
    </style:style>
    <style:style style:name="T124_25" style:family="text">
      <style:text-properties style:font-name="Verdana" fo:font-size="6pt" style:font-size-asian="6pt"/>
    </style:style>
    <style:style style:name="T124_26" style:family="text">
      <style:text-properties fo:letter-spacing="-0.014cm" style:font-name="Verdana" fo:font-size="6pt" style:font-size-asian="6pt"/>
    </style:style>
    <style:style style:name="T124_27" style:family="text">
      <style:text-properties style:font-name="Verdana" fo:font-size="6pt" style:font-size-asian="6pt"/>
    </style:style>
    <style:style style:name="T124_28" style:family="text">
      <style:text-properties fo:letter-spacing="-0.016cm" style:font-name="Verdana" fo:font-size="6pt" style:font-size-asian="6pt"/>
    </style:style>
    <style:style style:name="T124_29" style:family="text">
      <style:text-properties style:font-name="Verdana" fo:font-size="6pt" style:font-size-asian="6pt"/>
    </style:style>
    <style:style style:name="T124_30" style:family="text">
      <style:text-properties fo:letter-spacing="-0.014cm" style:font-name="Verdana" fo:font-size="6pt" style:font-size-asian="6pt"/>
    </style:style>
    <style:style style:name="T124_31" style:family="text">
      <style:text-properties style:font-name="Verdana" fo:font-size="6pt" style:font-size-asian="6pt"/>
    </style:style>
    <style:style style:name="T124_32" style:family="text">
      <style:text-properties fo:letter-spacing="-0.016cm" style:font-name="Verdana" fo:font-size="6pt" style:font-size-asian="6pt"/>
    </style:style>
    <style:style style:name="T124_33" style:family="text">
      <style:text-properties style:font-name="Verdana" fo:font-size="6pt" style:font-size-asian="6pt"/>
    </style:style>
    <style:style style:name="T124_34" style:family="text">
      <style:text-properties fo:letter-spacing="-0.014cm" style:font-name="Verdana" fo:font-size="6pt" style:font-size-asian="6pt"/>
    </style:style>
    <style:style style:name="T124_35" style:family="text">
      <style:text-properties style:font-name="Verdana" fo:font-size="6pt" style:font-size-asian="6pt"/>
    </style:style>
    <style:style style:name="T124_36" style:family="text">
      <style:text-properties fo:letter-spacing="-0.011cm" style:font-name="Verdana" fo:font-size="6pt" style:font-size-asian="6pt"/>
    </style:style>
    <style:style style:name="T124_37" style:family="text">
      <style:text-properties style:font-name="Verdana" fo:font-size="6pt" style:font-size-asian="6pt"/>
    </style:style>
    <style:style style:name="T124_38" style:family="text">
      <style:text-properties fo:letter-spacing="-0.012cm" style:font-name="Verdana" fo:font-size="6pt" style:font-size-asian="6pt"/>
    </style:style>
    <style:style style:name="T124_39" style:family="text">
      <style:text-properties style:font-name="Verdana" fo:font-size="6pt" style:font-size-asian="6pt"/>
    </style:style>
    <style:style style:name="T124_40" style:family="text">
      <style:text-properties fo:letter-spacing="-0.012cm" style:font-name="Verdana" fo:font-size="6pt" style:font-size-asian="6pt"/>
    </style:style>
    <style:style style:name="T124_41" style:family="text">
      <style:text-properties style:font-name="Verdana" fo:font-size="6pt" style:font-size-asian="6pt"/>
    </style:style>
    <style:style style:name="T124_42" style:family="text">
      <style:text-properties fo:letter-spacing="-0.011cm" style:font-name="Verdana" fo:font-size="6pt" style:font-size-asian="6pt"/>
    </style:style>
    <style:style style:name="T124_43" style:family="text">
      <style:text-properties style:font-name="Verdana" fo:font-size="6pt" style:font-size-asian="6pt"/>
    </style:style>
    <style:style style:name="T124_44" style:family="text">
      <style:text-properties fo:letter-spacing="-0.009cm" style:font-name="Verdana" fo:font-size="6pt" style:font-size-asian="6pt"/>
    </style:style>
    <style:style style:name="T124_45" style:family="text">
      <style:text-properties style:font-name="Verdana" fo:font-size="6pt" style:font-size-asian="6pt"/>
    </style:style>
    <style:style style:name="T124_46" style:family="text">
      <style:text-properties fo:letter-spacing="-0.009cm" style:font-name="Verdana" fo:font-size="6pt" style:font-size-asian="6pt"/>
    </style:style>
    <style:style style:name="T124_47" style:family="text">
      <style:text-properties style:font-name="Verdana" fo:font-size="6pt" style:font-size-asian="6pt"/>
    </style:style>
    <style:style style:name="T124_48" style:family="text">
      <style:text-properties fo:letter-spacing="-0.005cm" style:font-name="Verdana" fo:font-size="6pt" style:font-size-asian="6pt"/>
    </style:style>
    <style:style style:name="T124_49" style:family="text">
      <style:text-properties style:font-name="Verdana" fo:font-size="6pt" style:font-size-asian="6pt"/>
    </style:style>
    <style:style style:name="T124_50" style:family="text">
      <style:text-properties fo:letter-spacing="-0.012cm" style:font-name="Verdana" fo:font-size="6pt" style:font-size-asian="6pt"/>
    </style:style>
    <style:style style:name="T124_51" style:family="text">
      <style:text-properties style:font-name="Verdana" fo:font-size="6pt" style:font-size-asian="6pt"/>
    </style:style>
    <style:style style:name="T124_52" style:family="text">
      <style:text-properties fo:letter-spacing="-0.018cm" style:font-name="Verdana" fo:font-size="6pt" style:font-size-asian="6pt"/>
    </style:style>
    <style:style style:name="T124_53" style:family="text">
      <style:text-properties style:font-name="Verdana" fo:font-size="6pt" style:font-size-asian="6pt"/>
    </style:style>
    <style:style style:name="T124_54" style:family="text">
      <style:text-properties fo:letter-spacing="-0.014cm" style:font-name="Verdana" fo:font-size="6pt" style:font-size-asian="6pt"/>
    </style:style>
    <style:style style:name="T124_55" style:family="text">
      <style:text-properties style:font-name="Verdana" fo:font-size="6pt" style:font-size-asian="6pt"/>
    </style:style>
    <style:style style:name="T124_56" style:family="text">
      <style:text-properties fo:letter-spacing="-0.014cm" style:font-name="Verdana" fo:font-size="6pt" style:font-size-asian="6pt"/>
    </style:style>
    <style:style style:name="T124_57" style:family="text">
      <style:text-properties style:font-name="Verdana" fo:font-size="6pt" style:font-size-asian="6pt"/>
    </style:style>
    <style:style style:name="T124_58" style:family="text">
      <style:text-properties fo:letter-spacing="-0.009cm" style:font-name="Verdana" fo:font-size="6pt" style:font-size-asian="6pt"/>
    </style:style>
    <style:style style:name="T124_59" style:family="text">
      <style:text-properties style:font-name="Verdana" fo:font-size="6pt" style:font-size-asian="6pt"/>
    </style:style>
    <style:style style:name="T124_60" style:family="text">
      <style:text-properties fo:letter-spacing="-0.018cm" style:font-name="Verdana" fo:font-size="6pt" style:font-size-asian="6pt"/>
    </style:style>
    <style:style style:name="T124_61" style:family="text">
      <style:text-properties style:font-name="Verdana" fo:font-size="6pt" style:font-size-asian="6pt"/>
    </style:style>
    <style:style style:name="T124_62" style:family="text">
      <style:text-properties fo:letter-spacing="-0.012cm" style:font-name="Verdana" fo:font-size="6pt" style:font-size-asian="6pt"/>
    </style:style>
    <style:style style:name="T124_63" style:family="text">
      <style:text-properties style:font-name="Verdana" fo:font-size="6pt" style:font-size-asian="6pt"/>
    </style:style>
    <style:style style:name="T124_64" style:family="text">
      <style:text-properties fo:letter-spacing="-0.011cm" style:font-name="Verdana" fo:font-size="6pt" style:font-size-asian="6pt"/>
    </style:style>
    <style:style style:name="T124_65" style:family="text">
      <style:text-properties style:font-name="Verdana" fo:font-size="6pt" style:font-size-asian="6pt"/>
    </style:style>
    <style:style style:name="T124_66" style:family="text">
      <style:text-properties fo:letter-spacing="-0.009cm" style:font-name="Verdana" fo:font-size="6pt" style:font-size-asian="6pt"/>
    </style:style>
    <style:style style:name="T124_67" style:family="text">
      <style:text-properties style:font-name="Verdana" fo:font-size="6pt" style:font-size-asian="6pt"/>
    </style:style>
    <style:style style:name="T124_68" style:family="text">
      <style:text-properties fo:letter-spacing="-0.012cm" style:font-name="Verdana" fo:font-size="6pt" style:font-size-asian="6pt"/>
    </style:style>
    <style:style style:name="T124_69" style:family="text">
      <style:text-properties style:font-name="Verdana" fo:font-size="6pt" style:font-size-asian="6pt"/>
    </style:style>
    <style:style style:name="T124_70" style:family="text">
      <style:text-properties fo:letter-spacing="-0.012cm" style:font-name="Verdana" fo:font-size="6pt" style:font-size-asian="6pt"/>
    </style:style>
    <style:style style:name="T124_71" style:family="text">
      <style:text-properties style:font-name="Verdana" fo:font-size="6pt" style:font-size-asian="6pt" style:text-underline-style="solid" style:text-underline-color="font-color"/>
    </style:style>
    <style:style style:name="T124_72" style:family="text">
      <style:text-properties style:font-name="Verdana" fo:font-size="6pt" style:font-size-asian="6pt"/>
    </style:style>
    <style:style style:name="T124_73" style:family="text">
      <style:text-properties style:font-name="Verdana" fo:font-size="6pt" style:font-size-asian="6pt" style:text-underline-style="solid" style:text-underline-color="font-color"/>
    </style:style>
    <style:style style:name="T124_74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24_75" style:family="text">
      <style:text-properties style:font-name="Verdana" fo:font-size="6pt" style:font-size-asian="6pt" style:text-underline-style="solid" style:text-underline-color="font-color"/>
    </style:style>
    <style:style style:name="T124_76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24_77" style:family="text">
      <style:text-properties style:font-name="Verdana" fo:font-size="6pt" style:font-size-asian="6pt" style:text-underline-style="solid" style:text-underline-color="font-color"/>
    </style:style>
    <style:style style:name="T124_78" style:family="text">
      <style:text-properties fo:letter-spacing="-0.018cm" style:font-name="Verdana" fo:font-size="6pt" style:font-size-asian="6pt" style:text-underline-style="solid" style:text-underline-color="font-color"/>
    </style:style>
    <style:style style:name="T124_79" style:family="text">
      <style:text-properties style:font-name="Verdana" fo:font-size="6pt" style:font-size-asian="6pt" style:text-underline-style="solid" style:text-underline-color="font-color"/>
    </style:style>
    <style:style style:name="T124_80" style:family="text">
      <style:text-properties fo:letter-spacing="-0.012cm" style:font-name="Verdana" fo:font-size="6pt" style:font-size-asian="6pt" style:text-underline-style="solid" style:text-underline-color="font-color"/>
    </style:style>
    <style:style style:name="T124_81" style:family="text">
      <style:text-properties style:font-name="Verdana" fo:font-size="6pt" style:font-size-asian="6pt" style:text-underline-style="solid" style:text-underline-color="font-color"/>
    </style:style>
    <style:style style:name="T124_82" style:family="text">
      <style:text-properties style:font-name="Verdana" fo:font-size="6pt" style:font-size-asian="6pt"/>
    </style:style>
    <style:style style:name="T124_83" style:family="text">
      <style:text-properties fo:letter-spacing="-0.009cm" style:font-name="Verdana" fo:font-size="6pt" style:font-size-asian="6pt"/>
    </style:style>
    <style:style style:name="T124_84" style:family="text">
      <style:text-properties style:font-name="Verdana" fo:font-size="6pt" style:font-size-asian="6pt"/>
    </style:style>
    <style:style style:name="T124_85" style:family="text">
      <style:text-properties fo:letter-spacing="-0.011cm" style:font-name="Verdana" fo:font-size="6pt" style:font-size-asian="6pt"/>
    </style:style>
    <style:style style:name="T124_86" style:family="text">
      <style:text-properties style:font-name="Verdana" fo:font-size="6pt" style:font-size-asian="6pt"/>
    </style:style>
    <style:style style:name="T124_87" style:family="text">
      <style:text-properties fo:letter-spacing="-0.009cm" style:font-name="Verdana" fo:font-size="6pt" style:font-size-asian="6pt"/>
    </style:style>
    <style:style style:name="T124_88" style:family="text">
      <style:text-properties style:font-name="Verdana" fo:font-size="6pt" style:font-size-asian="6pt"/>
    </style:style>
    <style:style style:name="T124_89" style:family="text">
      <style:text-properties fo:letter-spacing="-0.009cm" style:font-name="Verdana" fo:font-size="6pt" style:font-size-asian="6pt"/>
    </style:style>
    <style:style style:name="T124_90" style:family="text">
      <style:text-properties style:font-name="Verdana" fo:font-size="6pt" style:font-size-asian="6pt"/>
    </style:style>
    <style:style style:name="T124_91" style:family="text">
      <style:text-properties fo:letter-spacing="-0.011cm" style:font-name="Verdana" fo:font-size="6pt" style:font-size-asian="6pt"/>
    </style:style>
    <style:style style:name="T124_92" style:family="text">
      <style:text-properties style:font-name="Verdana" fo:font-size="6pt" style:font-size-asian="6pt"/>
    </style:style>
    <style:style style:name="T124_93" style:family="text">
      <style:text-properties fo:letter-spacing="-0.019cm" style:font-name="Verdana" fo:font-size="6pt" style:font-size-asian="6pt"/>
    </style:style>
    <style:style style:name="T124_94" style:family="text">
      <style:text-properties style:font-name="Verdana" fo:font-size="6pt" style:font-size-asian="6pt"/>
    </style:style>
    <style:style style:name="T124_95" style:family="text">
      <style:text-properties fo:letter-spacing="-0.034cm" style:font-name="Verdana" fo:font-size="6pt" style:font-size-asian="6pt"/>
    </style:style>
    <style:style style:name="T124_96" style:family="text">
      <style:text-properties style:font-name="Verdana" fo:font-size="6pt" style:font-size-asian="6pt"/>
    </style:style>
    <style:style style:name="T124_97" style:family="text">
      <style:text-properties fo:letter-spacing="-0.037cm" style:font-name="Verdana" fo:font-size="6pt" style:font-size-asian="6pt"/>
    </style:style>
    <style:style style:name="T124_98" style:family="text">
      <style:text-properties style:font-name="Verdana" fo:font-size="6pt" style:font-size-asian="6pt"/>
    </style:style>
    <style:style style:name="T124_99" style:family="text">
      <style:text-properties fo:letter-spacing="-0.019cm" style:font-name="Verdana" fo:font-size="6pt" style:font-size-asian="6pt"/>
    </style:style>
    <style:style style:name="T124_100" style:family="text">
      <style:text-properties style:font-name="Verdana" fo:font-size="6pt" style:font-size-asian="6pt"/>
    </style:style>
    <style:style style:name="T124_101" style:family="text">
      <style:text-properties fo:letter-spacing="-0.018cm" style:font-name="Verdana" fo:font-size="6pt" style:font-size-asian="6pt"/>
    </style:style>
    <style:style style:name="T124_102" style:family="text">
      <style:text-properties style:font-name="Verdana" fo:font-size="6pt" style:font-size-asian="6pt"/>
    </style:style>
    <style:style style:name="T124_103" style:family="text">
      <style:text-properties fo:letter-spacing="-0.019cm" style:font-name="Verdana" fo:font-size="6pt" style:font-size-asian="6pt"/>
    </style:style>
    <style:style style:name="T124_104" style:family="text">
      <style:text-properties style:font-name="Verdana" fo:font-size="6pt" style:font-size-asian="6pt"/>
    </style:style>
    <style:style style:name="T124_105" style:family="text">
      <style:text-properties fo:letter-spacing="-0.018cm" style:font-name="Verdana" fo:font-size="6pt" style:font-size-asian="6pt"/>
    </style:style>
    <style:style style:name="T124_106" style:family="text">
      <style:text-properties style:font-name="Verdana" fo:font-size="6pt" style:font-size-asian="6pt"/>
    </style:style>
    <style:style style:name="T124_107" style:family="text">
      <style:text-properties fo:letter-spacing="-0.019cm" style:font-name="Verdana" fo:font-size="6pt" style:font-size-asian="6pt"/>
    </style:style>
    <style:style style:name="T124_108" style:family="text">
      <style:text-properties style:font-name="Verdana" fo:font-size="6pt" style:font-size-asian="6pt"/>
    </style:style>
    <style:style style:name="T124_109" style:family="text">
      <style:text-properties fo:letter-spacing="-0.018cm" style:font-name="Verdana" fo:font-size="6pt" style:font-size-asian="6pt"/>
    </style:style>
    <style:style style:name="T124_110" style:family="text">
      <style:text-properties style:font-name="Verdana" fo:font-size="6pt" style:font-size-asian="6pt"/>
    </style:style>
    <style:style style:name="T124_111" style:family="text">
      <style:text-properties fo:letter-spacing="-0.019cm" style:font-name="Verdana" fo:font-size="6pt" style:font-size-asian="6pt"/>
    </style:style>
    <style:style style:name="T124_112" style:family="text">
      <style:text-properties style:font-name="Verdana" fo:font-size="6pt" style:font-size-asian="6pt"/>
    </style:style>
    <style:style style:name="T124_113" style:family="text">
      <style:text-properties fo:letter-spacing="-0.005cm" style:font-name="Verdana" fo:font-size="6pt" style:font-size-asian="6pt"/>
    </style:style>
    <style:style style:name="T124_114" style:family="text">
      <style:text-properties style:font-name="Verdana" fo:font-size="6pt" style:font-size-asian="6pt"/>
    </style:style>
    <style:style style:name="T124_115" style:family="text">
      <style:text-properties fo:letter-spacing="-0.002cm" style:font-name="Verdana" fo:font-size="6pt" style:font-size-asian="6pt"/>
    </style:style>
    <style:style style:name="T124_116" style:family="text">
      <style:text-properties style:font-name="Verdana" fo:font-size="6pt" style:font-size-asian="6pt"/>
    </style:style>
    <style:style style:name="T124_117" style:family="text">
      <style:text-properties fo:letter-spacing="-0.019cm" style:font-name="Verdana" fo:font-size="6pt" style:font-size-asian="6pt"/>
    </style:style>
    <style:style style:name="T124_118" style:family="text">
      <style:text-properties style:font-name="Verdana" fo:font-size="6pt" style:font-size-asian="6pt"/>
    </style:style>
    <style:style style:name="T124_119" style:family="text">
      <style:text-properties fo:letter-spacing="-0.019cm" style:font-name="Verdana" fo:font-size="6pt" style:font-size-asian="6pt"/>
    </style:style>
    <style:style style:name="T124_120" style:family="text">
      <style:text-properties style:font-name="Verdana" fo:font-size="6pt" style:font-size-asian="6pt"/>
    </style:style>
    <style:style style:name="T124_121" style:family="text">
      <style:text-properties fo:letter-spacing="-0.011cm" style:font-name="Verdana" fo:font-size="6pt" style:font-size-asian="6pt"/>
    </style:style>
    <style:style style:name="T124_122" style:family="text">
      <style:text-properties style:font-name="Verdana" fo:font-size="6pt" style:font-size-asian="6pt"/>
    </style:style>
    <style:style style:name="T124_123" style:family="text">
      <style:text-properties fo:letter-spacing="-0.005cm" style:font-name="Verdana" fo:font-size="6pt" style:font-size-asian="6pt"/>
    </style:style>
    <style:style style:name="T124_124" style:family="text">
      <style:text-properties style:font-name="Verdana" fo:font-size="6pt" style:font-size-asian="6pt"/>
    </style:style>
    <style:style style:name="T124_125" style:family="text">
      <style:text-properties fo:letter-spacing="-0.005cm" style:font-name="Verdana" fo:font-size="6pt" style:font-size-asian="6pt"/>
    </style:style>
    <style:style style:name="T124_126" style:family="text">
      <style:text-properties style:font-name="Verdana" fo:font-size="6pt" style:font-size-asian="6pt"/>
    </style:style>
    <style:style style:name="T124_127" style:family="text">
      <style:text-properties fo:letter-spacing="-0.009cm" style:font-name="Verdana" fo:font-size="6pt" style:font-size-asian="6pt"/>
    </style:style>
    <style:style style:name="T124_128" style:family="text">
      <style:text-properties style:font-name="Verdana" fo:font-size="6pt" style:font-size-asian="6pt"/>
    </style:style>
    <style:style style:name="T124_129" style:family="text">
      <style:text-properties fo:letter-spacing="-0.012cm" style:font-name="Verdana" fo:font-size="6pt" style:font-size-asian="6pt"/>
    </style:style>
    <style:style style:name="T124_130" style:family="text">
      <style:text-properties style:font-name="Verdana" fo:font-size="6pt" style:font-size-asian="6pt"/>
    </style:style>
    <style:style style:name="T124_131" style:family="text">
      <style:text-properties fo:letter-spacing="-0.021cm" style:font-name="Verdana" fo:font-size="6pt" style:font-size-asian="6pt"/>
    </style:style>
    <style:style style:name="T124_132" style:family="text">
      <style:text-properties style:font-name="Verdana" fo:font-size="6pt" style:font-size-asian="6pt"/>
    </style:style>
    <style:style style:name="T124_133" style:family="text">
      <style:text-properties fo:letter-spacing="-0.019cm" style:font-name="Verdana" fo:font-size="6pt" style:font-size-asian="6pt"/>
    </style:style>
    <style:style style:name="T124_134" style:family="text">
      <style:text-properties style:font-name="Verdana" fo:font-size="6pt" style:font-size-asian="6pt"/>
    </style:style>
    <style:style style:name="T124_135" style:family="text">
      <style:text-properties fo:letter-spacing="-0.019cm" style:font-name="Verdana" fo:font-size="6pt" style:font-size-asian="6pt"/>
    </style:style>
    <style:style style:name="T124_136" style:family="text">
      <style:text-properties style:font-name="Verdana" fo:font-size="6pt" style:font-size-asian="6pt"/>
    </style:style>
    <style:style style:name="T124_137" style:family="text">
      <style:text-properties fo:letter-spacing="-0.019cm" style:font-name="Verdana" fo:font-size="6pt" style:font-size-asian="6pt"/>
    </style:style>
    <style:style style:name="T124_138" style:family="text">
      <style:text-properties style:font-name="Verdana" fo:font-size="6pt" style:font-size-asian="6pt"/>
    </style:style>
    <style:style style:name="T124_139" style:family="text">
      <style:text-properties fo:letter-spacing="-0.019cm" style:font-name="Verdana" fo:font-size="6pt" style:font-size-asian="6pt"/>
    </style:style>
    <style:style style:name="T124_140" style:family="text">
      <style:text-properties style:font-name="Verdana" fo:font-size="6pt" style:font-size-asian="6pt"/>
    </style:style>
    <style:style style:name="T124_141" style:family="text">
      <style:text-properties fo:letter-spacing="-0.019cm" style:font-name="Verdana" fo:font-size="6pt" style:font-size-asian="6pt"/>
    </style:style>
    <style:style style:name="T124_142" style:family="text">
      <style:text-properties style:font-name="Verdana" fo:font-size="6pt" style:font-size-asian="6pt"/>
    </style:style>
    <style:style style:name="T124_143" style:family="text">
      <style:text-properties fo:letter-spacing="-0.018cm" style:font-name="Verdana" fo:font-size="6pt" style:font-size-asian="6pt"/>
    </style:style>
    <style:style style:name="T124_144" style:family="text">
      <style:text-properties style:font-name="Verdana" fo:font-size="6pt" style:font-size-asian="6pt"/>
    </style:style>
    <style:style style:name="T124_145" style:family="text">
      <style:text-properties fo:letter-spacing="-0.019cm" style:font-name="Verdana" fo:font-size="6pt" style:font-size-asian="6pt"/>
    </style:style>
    <style:style style:name="T124_146" style:family="text">
      <style:text-properties style:font-name="Verdana" fo:font-size="6pt" style:font-size-asian="6pt"/>
    </style:style>
    <style:style style:name="T124_147" style:family="text">
      <style:text-properties fo:letter-spacing="-0.018cm" style:font-name="Verdana" fo:font-size="6pt" style:font-size-asian="6pt"/>
    </style:style>
    <style:style style:name="T124_148" style:family="text">
      <style:text-properties style:font-name="Verdana" fo:font-size="6pt" style:font-size-asian="6pt"/>
    </style:style>
    <style:style style:name="T124_149" style:family="text">
      <style:text-properties fo:letter-spacing="-0.028cm" style:font-name="Verdana" fo:font-size="6pt" style:font-size-asian="6pt"/>
    </style:style>
    <style:style style:name="T124_150" style:family="text">
      <style:text-properties style:font-name="Verdana" fo:font-size="6pt" style:font-size-asian="6pt"/>
    </style:style>
    <style:style style:name="T124_151" style:family="text">
      <style:text-properties fo:letter-spacing="-0.026cm" style:font-name="Verdana" fo:font-size="6pt" style:font-size-asian="6pt"/>
    </style:style>
    <style:style style:name="T124_152" style:family="text">
      <style:text-properties style:font-name="Verdana" fo:font-size="6pt" style:font-size-asian="6pt"/>
    </style:style>
    <style:style style:name="T124_153" style:family="text">
      <style:text-properties fo:letter-spacing="-0.028cm" style:font-name="Verdana" fo:font-size="6pt" style:font-size-asian="6pt"/>
    </style:style>
    <style:style style:name="T124_154" style:family="text">
      <style:text-properties style:font-name="Verdana" fo:font-size="6pt" style:font-size-asian="6pt"/>
    </style:style>
    <style:style style:name="T124_155" style:family="text">
      <style:text-properties fo:letter-spacing="-0.025cm" style:font-name="Verdana" fo:font-size="6pt" style:font-size-asian="6pt"/>
    </style:style>
    <style:style style:name="T124_156" style:family="text">
      <style:text-properties style:font-name="Verdana" fo:font-size="6pt" style:font-size-asian="6pt"/>
    </style:style>
    <style:style style:name="T124_157" style:family="text">
      <style:text-properties fo:letter-spacing="-0.03cm" style:font-name="Verdana" fo:font-size="6pt" style:font-size-asian="6pt"/>
    </style:style>
    <style:style style:name="T124_158" style:family="text">
      <style:text-properties style:font-name="Verdana" fo:font-size="6pt" style:font-size-asian="6pt"/>
    </style:style>
    <style:style style:name="T124_159" style:family="text">
      <style:text-properties fo:letter-spacing="-0.028cm" style:font-name="Verdana" fo:font-size="6pt" style:font-size-asian="6pt"/>
    </style:style>
    <style:style style:name="T124_160" style:family="text">
      <style:text-properties style:font-name="Verdana" fo:font-size="6pt" style:font-size-asian="6pt"/>
    </style:style>
    <style:style style:name="T124_161" style:family="text">
      <style:text-properties fo:letter-spacing="-0.034cm" style:font-name="Verdana" fo:font-size="6pt" style:font-size-asian="6pt"/>
    </style:style>
    <style:style style:name="T124_162" style:family="text">
      <style:text-properties style:font-name="Verdana" fo:font-size="6pt" style:font-size-asian="6pt"/>
    </style:style>
    <style:style style:name="T124_163" style:family="text">
      <style:text-properties fo:letter-spacing="-0.028cm" style:font-name="Verdana" fo:font-size="6pt" style:font-size-asian="6pt"/>
    </style:style>
    <style:style style:name="T124_164" style:family="text">
      <style:text-properties style:font-name="Verdana" fo:font-size="6pt" style:font-size-asian="6pt"/>
    </style:style>
    <style:style style:name="T124_165" style:family="text">
      <style:text-properties fo:letter-spacing="-0.023cm" style:font-name="Verdana" fo:font-size="6pt" style:font-size-asian="6pt"/>
    </style:style>
    <style:style style:name="T124_166" style:family="text">
      <style:text-properties style:font-name="Verdana" fo:font-size="6pt" style:font-size-asian="6pt"/>
    </style:style>
    <style:style style:name="T124_167" style:family="text">
      <style:text-properties fo:letter-spacing="-0.026cm" style:font-name="Verdana" fo:font-size="6pt" style:font-size-asian="6pt"/>
    </style:style>
    <style:style style:name="T124_168" style:family="text">
      <style:text-properties style:font-name="Verdana" fo:font-size="6pt" style:font-size-asian="6pt"/>
    </style:style>
    <style:style style:name="T124_169" style:family="text">
      <style:text-properties fo:letter-spacing="-0.028cm" style:font-name="Verdana" fo:font-size="6pt" style:font-size-asian="6pt"/>
    </style:style>
    <style:style style:name="T124_170" style:family="text">
      <style:text-properties style:font-name="Verdana" fo:font-size="6pt" style:font-size-asian="6pt"/>
    </style:style>
    <style:style style:name="T124_171" style:family="text">
      <style:text-properties fo:letter-spacing="-0.028cm" style:font-name="Verdana" fo:font-size="6pt" style:font-size-asian="6pt"/>
    </style:style>
    <style:style style:name="T124_172" style:family="text">
      <style:text-properties style:font-name="Verdana" fo:font-size="6pt" style:font-size-asian="6pt"/>
    </style:style>
    <style:style style:name="T124_173" style:family="text">
      <style:text-properties fo:letter-spacing="-0.026cm" style:font-name="Verdana" fo:font-size="6pt" style:font-size-asian="6pt"/>
    </style:style>
    <style:style style:name="T124_174" style:family="text">
      <style:text-properties style:font-name="Verdana" fo:font-size="6pt" style:font-size-asian="6pt"/>
    </style:style>
    <style:style style:name="T124_175" style:family="text">
      <style:text-properties fo:letter-spacing="-0.019cm" style:font-name="Verdana" fo:font-size="6pt" style:font-size-asian="6pt"/>
    </style:style>
    <style:style style:name="T124_176" style:family="text">
      <style:text-properties style:font-name="Verdana" fo:font-size="6pt" style:font-size-asian="6pt"/>
    </style:style>
    <style:style style:name="T124_177" style:family="text">
      <style:text-properties fo:letter-spacing="-0.019cm" style:font-name="Verdana" fo:font-size="6pt" style:font-size-asian="6pt"/>
    </style:style>
    <style:style style:name="T124_178" style:family="text">
      <style:text-properties style:font-name="Verdana" fo:font-size="6pt" style:font-size-asian="6pt"/>
    </style:style>
    <style:style style:name="T124_179" style:family="text">
      <style:text-properties fo:letter-spacing="-0.018cm" style:font-name="Verdana" fo:font-size="6pt" style:font-size-asian="6pt"/>
    </style:style>
    <style:style style:name="T124_180" style:family="text">
      <style:text-properties style:font-name="Verdana" fo:font-size="6pt" style:font-size-asian="6pt"/>
    </style:style>
    <style:style style:name="T124_181" style:family="text">
      <style:text-properties fo:letter-spacing="-0.014cm" style:font-name="Verdana" fo:font-size="6pt" style:font-size-asian="6pt"/>
    </style:style>
    <style:style style:name="T124_182" style:family="text">
      <style:text-properties style:font-name="Verdana" fo:font-size="6pt" style:font-size-asian="6pt"/>
    </style:style>
    <style:style style:name="T124_183" style:family="text">
      <style:text-properties fo:letter-spacing="-0.009cm" style:font-name="Verdana" fo:font-size="6pt" style:font-size-asian="6pt"/>
    </style:style>
    <style:style style:name="T124_184" style:family="text">
      <style:text-properties style:font-name="Verdana" fo:font-size="6pt" style:font-size-asian="6pt"/>
    </style:style>
    <style:style style:name="T124_185" style:family="text">
      <style:text-properties fo:letter-spacing="-0.009cm" style:font-name="Verdana" fo:font-size="6pt" style:font-size-asian="6pt"/>
    </style:style>
    <style:style style:name="T124_186" style:family="text">
      <style:text-properties style:font-name="Verdana" fo:font-size="6pt" style:font-size-asian="6pt"/>
    </style:style>
    <style:style style:name="T124_187" style:family="text">
      <style:text-properties fo:letter-spacing="-0.009cm" style:font-name="Verdana" fo:font-size="6pt" style:font-size-asian="6pt"/>
    </style:style>
    <style:style style:name="T124_188" style:family="text">
      <style:text-properties style:font-name="Verdana" fo:font-size="6pt" style:font-size-asian="6pt"/>
    </style:style>
    <style:style style:name="T124_189" style:family="text">
      <style:text-properties fo:letter-spacing="-0.009cm" style:font-name="Verdana" fo:font-size="6pt" style:font-size-asian="6pt"/>
    </style:style>
    <style:style style:name="T124_190" style:family="text">
      <style:text-properties style:font-name="Verdana" fo:font-size="6pt" style:font-size-asian="6pt"/>
    </style:style>
    <style:style style:name="T124_191" style:family="text">
      <style:text-properties fo:letter-spacing="-0.007cm" style:font-name="Verdana" fo:font-size="6pt" style:font-size-asian="6pt"/>
    </style:style>
    <style:style style:name="T124_192" style:family="text">
      <style:text-properties style:font-name="Verdana" fo:font-size="6pt" style:font-size-asian="6pt"/>
    </style:style>
    <style:style style:name="P125" style:family="paragraph" style:parent-style-name="Normal">
      <style:paragraph-properties fo:margin-top="0.009cm" fo:margin-right="1.208cm"/>
    </style:style>
    <style:style style:name="T125_1" style:family="text">
      <style:text-properties style:text-position="50% 100%" style:font-name="Verdana" fo:font-size="4pt" style:font-size-asian="4pt"/>
    </style:style>
    <style:style style:name="T125_2" style:family="text">
      <style:text-properties fo:letter-spacing="0.023cm" style:text-position="50% 100%" style:font-name="Verdana" fo:font-size="4pt" style:font-size-asian="4pt"/>
    </style:style>
    <style:style style:name="T125_3" style:family="text">
      <style:text-properties style:font-name="Verdana" fo:font-size="6pt" style:font-size-asian="6pt"/>
    </style:style>
    <style:style style:name="T125_4" style:family="text">
      <style:text-properties fo:letter-spacing="-0.002cm" style:font-name="Verdana" fo:font-size="6pt" style:font-size-asian="6pt"/>
    </style:style>
    <style:style style:name="T125_5" style:family="text">
      <style:text-properties style:font-name="Verdana" fo:font-size="6pt" style:font-size-asian="6pt"/>
    </style:style>
    <style:style style:name="T125_6" style:family="text">
      <style:text-properties fo:letter-spacing="-0.005cm" style:font-name="Verdana" fo:font-size="6pt" style:font-size-asian="6pt"/>
    </style:style>
    <style:style style:name="T125_7" style:family="text">
      <style:text-properties style:font-name="Verdana" fo:font-size="6pt" style:font-size-asian="6pt"/>
    </style:style>
    <style:style style:name="T125_8" style:family="text">
      <style:text-properties fo:letter-spacing="-0.005cm" style:font-name="Verdana" fo:font-size="6pt" style:font-size-asian="6pt"/>
    </style:style>
    <style:style style:name="T125_9" style:family="text">
      <style:text-properties style:font-name="Verdana" fo:font-size="6pt" style:font-size-asian="6pt"/>
    </style:style>
    <style:style style:name="T125_10" style:family="text">
      <style:text-properties fo:letter-spacing="-0.002cm" style:font-name="Verdana" fo:font-size="6pt" style:font-size-asian="6pt"/>
    </style:style>
    <style:style style:name="T125_11" style:family="text">
      <style:text-properties style:font-name="Verdana" fo:font-size="6pt" style:font-size-asian="6pt"/>
    </style:style>
    <style:style style:name="T125_12" style:family="text">
      <style:text-properties fo:letter-spacing="-0.005cm" style:font-name="Verdana" fo:font-size="6pt" style:font-size-asian="6pt"/>
    </style:style>
    <style:style style:name="T125_13" style:family="text">
      <style:text-properties style:font-name="Verdana" fo:font-size="6pt" style:font-size-asian="6pt"/>
    </style:style>
    <style:style style:name="T125_14" style:family="text">
      <style:text-properties fo:letter-spacing="-0.002cm" style:font-name="Verdana" fo:font-size="6pt" style:font-size-asian="6pt"/>
    </style:style>
    <style:style style:name="T125_15" style:family="text">
      <style:text-properties style:font-name="Verdana" fo:font-size="6pt" style:font-size-asian="6pt"/>
    </style:style>
    <style:style style:name="T125_16" style:family="text">
      <style:text-properties fo:letter-spacing="-0.005cm" style:font-name="Verdana" fo:font-size="6pt" style:font-size-asian="6pt"/>
    </style:style>
    <style:style style:name="T125_17" style:family="text">
      <style:text-properties style:font-name="Verdana" fo:font-size="6pt" style:font-size-asian="6pt"/>
    </style:style>
    <style:style style:name="T125_18" style:family="text">
      <style:text-properties fo:letter-spacing="-0.005cm" style:font-name="Verdana" fo:font-size="6pt" style:font-size-asian="6pt"/>
    </style:style>
    <style:style style:name="T125_19" style:family="text">
      <style:text-properties style:font-name="Verdana" fo:font-size="6pt" style:font-size-asian="6pt"/>
    </style:style>
    <style:style style:name="T125_20" style:family="text">
      <style:text-properties fo:letter-spacing="-0.002cm" style:font-name="Verdana" fo:font-size="6pt" style:font-size-asian="6pt"/>
    </style:style>
    <style:style style:name="T125_21" style:family="text">
      <style:text-properties style:font-name="Verdana" fo:font-size="6pt" style:font-size-asian="6pt"/>
    </style:style>
    <style:style style:name="T125_22" style:family="text">
      <style:text-properties fo:letter-spacing="-0.007cm" style:font-name="Verdana" fo:font-size="6pt" style:font-size-asian="6pt"/>
    </style:style>
    <style:style style:name="T125_23" style:family="text">
      <style:text-properties style:font-name="Verdana" fo:font-size="6pt" style:font-size-asian="6pt"/>
    </style:style>
    <style:style style:name="T125_24" style:family="text">
      <style:text-properties fo:letter-spacing="-0.005cm" style:font-name="Verdana" fo:font-size="6pt" style:font-size-asian="6pt"/>
    </style:style>
    <style:style style:name="T125_25" style:family="text">
      <style:text-properties style:font-name="Verdana" fo:font-size="6pt" style:font-size-asian="6pt"/>
    </style:style>
    <style:style style:name="T125_26" style:family="text">
      <style:text-properties fo:letter-spacing="-0.005cm" style:font-name="Verdana" fo:font-size="6pt" style:font-size-asian="6pt"/>
    </style:style>
    <style:style style:name="T125_27" style:family="text">
      <style:text-properties style:font-name="Verdana" fo:font-size="6pt" style:font-size-asian="6pt"/>
    </style:style>
    <style:style style:name="T125_28" style:family="text">
      <style:text-properties fo:letter-spacing="-0.004cm" style:font-name="Verdana" fo:font-size="6pt" style:font-size-asian="6pt"/>
    </style:style>
    <style:style style:name="T125_29" style:family="text">
      <style:text-properties style:font-name="Verdana" fo:font-size="6pt" style:font-size-asian="6pt"/>
    </style:style>
    <style:style style:name="T125_30" style:family="text">
      <style:text-properties fo:letter-spacing="-0.002cm" style:font-name="Verdana" fo:font-size="6pt" style:font-size-asian="6pt"/>
    </style:style>
    <style:style style:name="T125_31" style:family="text">
      <style:text-properties style:font-name="Verdana" fo:font-size="6pt" style:font-size-asian="6pt"/>
    </style:style>
    <style:style style:name="T125_32" style:family="text">
      <style:text-properties fo:letter-spacing="-0.005cm" style:font-name="Verdana" fo:font-size="6pt" style:font-size-asian="6pt"/>
    </style:style>
    <style:style style:name="T125_33" style:family="text">
      <style:text-properties style:font-name="Verdana" fo:font-size="6pt" style:font-size-asian="6pt"/>
    </style:style>
    <style:style style:name="T125_34" style:family="text">
      <style:text-properties fo:letter-spacing="-0.004cm" style:font-name="Verdana" fo:font-size="6pt" style:font-size-asian="6pt"/>
    </style:style>
    <style:style style:name="T125_35" style:family="text">
      <style:text-properties style:font-name="Verdana" fo:font-size="6pt" style:font-size-asian="6pt"/>
    </style:style>
    <style:style style:name="T125_36" style:family="text">
      <style:text-properties fo:letter-spacing="-0.002cm" style:font-name="Verdana" fo:font-size="6pt" style:font-size-asian="6pt"/>
    </style:style>
    <style:style style:name="T125_37" style:family="text">
      <style:text-properties style:font-name="Verdana" fo:font-size="6pt" style:font-size-asian="6pt"/>
    </style:style>
    <style:style style:name="T125_38" style:family="text">
      <style:text-properties fo:letter-spacing="-0.002cm" style:font-name="Verdana" fo:font-size="6pt" style:font-size-asian="6pt"/>
    </style:style>
    <style:style style:name="T125_39" style:family="text">
      <style:text-properties style:font-name="Verdana" fo:font-size="6pt" style:font-size-asian="6pt"/>
    </style:style>
    <style:style style:name="T125_40" style:family="text">
      <style:text-properties fo:letter-spacing="-0.005cm" style:font-name="Verdana" fo:font-size="6pt" style:font-size-asian="6pt"/>
    </style:style>
    <style:style style:name="T125_41" style:family="text">
      <style:text-properties style:font-name="Verdana" fo:font-size="6pt" style:font-size-asian="6pt"/>
    </style:style>
    <style:style style:name="T125_42" style:family="text">
      <style:text-properties fo:letter-spacing="-0.002cm" style:font-name="Verdana" fo:font-size="6pt" style:font-size-asian="6pt"/>
    </style:style>
    <style:style style:name="T125_43" style:family="text">
      <style:text-properties style:font-name="Verdana" fo:font-size="6pt" style:font-size-asian="6pt"/>
    </style:style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126" style:family="paragraph" style:parent-style-name="Body_20_Text" style:master-page-name="MasterPage5">
      <style:paragraph-properties fo:line-height="116%" fo:margin-top="0.146cm" fo:margin-left="0.406cm" fo:margin-right="1.208cm"/>
    </style:style>
    <style:style style:name="T126_1" style:family="text"/>
    <style:style style:name="T126_2" style:family="text">
      <style:text-properties fo:letter-spacing="-0.005cm"/>
    </style:style>
    <style:style style:name="T126_3" style:family="text"/>
    <style:style style:name="T126_4" style:family="text">
      <style:text-properties fo:letter-spacing="-0.007cm"/>
    </style:style>
    <style:style style:name="T126_5" style:family="text"/>
    <style:style style:name="T126_6" style:family="text">
      <style:text-properties fo:letter-spacing="-0.007cm"/>
    </style:style>
    <style:style style:name="T126_7" style:family="text"/>
    <style:style style:name="T126_8" style:family="text">
      <style:text-properties fo:letter-spacing="-0.009cm"/>
    </style:style>
    <style:style style:name="T126_9" style:family="text"/>
    <style:style style:name="T126_10" style:family="text">
      <style:text-properties fo:letter-spacing="-0.009cm"/>
    </style:style>
    <style:style style:name="T126_11" style:family="text"/>
    <style:style style:name="T126_12" style:family="text">
      <style:text-properties fo:letter-spacing="-0.007cm"/>
    </style:style>
    <style:style style:name="T126_13" style:family="text"/>
    <style:style style:name="T126_14" style:family="text">
      <style:text-properties fo:letter-spacing="-0.007cm"/>
    </style:style>
    <style:style style:name="T126_15" style:family="text"/>
    <style:style style:name="T126_16" style:family="text">
      <style:text-properties fo:letter-spacing="-0.007cm"/>
    </style:style>
    <style:style style:name="T126_17" style:family="text"/>
    <style:style style:name="T126_18" style:family="text">
      <style:text-properties fo:letter-spacing="-0.005cm"/>
    </style:style>
    <style:style style:name="T126_19" style:family="text"/>
    <style:style style:name="T126_20" style:family="text">
      <style:text-properties fo:letter-spacing="-0.011cm"/>
    </style:style>
    <style:style style:name="T126_21" style:family="text"/>
    <style:style style:name="T126_22" style:family="text">
      <style:text-properties fo:letter-spacing="-0.005cm"/>
    </style:style>
    <style:style style:name="T126_23" style:family="text"/>
    <style:style style:name="T126_24" style:family="text">
      <style:text-properties fo:letter-spacing="-0.007cm"/>
    </style:style>
    <style:style style:name="T126_25" style:family="text"/>
    <style:style style:name="T126_26" style:family="text">
      <style:text-properties fo:letter-spacing="-0.009cm"/>
    </style:style>
    <style:style style:name="T126_27" style:family="text"/>
    <style:style style:name="T126_28" style:family="text">
      <style:text-properties fo:letter-spacing="-0.004cm"/>
    </style:style>
    <style:style style:name="P127" style:family="paragraph" style:parent-style-name="List_20_Paragraph">
      <style:paragraph-properties fo:text-indent="-0.633cm" fo:line-height="0.385cm" fo:margin-top="0.171cm" fo:margin-left="2.30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7_1" style:family="text">
      <style:text-properties fo:font-size="10pt" style:font-size-asian="10pt"/>
    </style:style>
    <style:style style:name="T127_2" style:family="text">
      <style:text-properties fo:letter-spacing="-0.016cm" fo:font-size="10pt" style:font-size-asian="10pt"/>
    </style:style>
    <style:style style:name="T127_3" style:family="text">
      <style:text-properties fo:font-size="10pt" style:font-size-asian="10pt"/>
    </style:style>
    <style:style style:name="T127_4" style:family="text">
      <style:text-properties fo:font-size="10pt" style:font-size-asian="10pt"/>
    </style:style>
    <style:style style:name="T127_5" style:family="text">
      <style:text-properties fo:letter-spacing="-0.012cm" fo:font-size="10pt" style:font-size-asian="10pt"/>
    </style:style>
    <style:style style:name="T127_6" style:family="text">
      <style:text-properties fo:font-size="10pt" style:font-size-asian="10pt"/>
    </style:style>
    <style:style style:name="T127_7" style:family="text">
      <style:text-properties fo:letter-spacing="-0.012cm" fo:font-size="10pt" style:font-size-asian="10pt"/>
    </style:style>
    <style:style style:name="T127_8" style:family="text">
      <style:text-properties fo:font-size="10pt" style:font-size-asian="10pt"/>
    </style:style>
    <style:style style:name="T127_9" style:family="text">
      <style:text-properties fo:letter-spacing="-0.011cm" fo:font-size="10pt" style:font-size-asian="10pt"/>
    </style:style>
    <style:style style:name="T127_10" style:family="text">
      <style:text-properties fo:font-size="10pt" style:font-size-asian="10pt"/>
    </style:style>
    <style:style style:name="T127_11" style:family="text">
      <style:text-properties fo:letter-spacing="-0.016cm" fo:font-size="10pt" style:font-size-asian="10pt"/>
    </style:style>
    <style:style style:name="T127_12" style:family="text">
      <style:text-properties fo:letter-spacing="-0.004cm" fo:font-size="10pt" style:font-size-asian="10pt"/>
    </style:style>
    <style:style style:name="P128" style:family="paragraph" style:parent-style-name="List_20_Paragraph">
      <style:paragraph-properties fo:text-indent="-0.631cm" fo:line-height="0.383cm" fo:margin-left="2.30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8_1" style:family="text">
      <style:text-properties fo:font-size="10pt" style:font-size-asian="10pt"/>
    </style:style>
    <style:style style:name="T128_2" style:family="text">
      <style:text-properties fo:letter-spacing="-0.025cm" fo:font-size="10pt" style:font-size-asian="10pt"/>
    </style:style>
    <style:style style:name="T128_3" style:family="text">
      <style:text-properties fo:font-size="10pt" style:font-size-asian="10pt"/>
    </style:style>
    <style:style style:name="T128_4" style:family="text">
      <style:text-properties fo:letter-spacing="-0.014cm" fo:font-size="10pt" style:font-size-asian="10pt"/>
    </style:style>
    <style:style style:name="T128_5" style:family="text">
      <style:text-properties fo:font-size="10pt" style:font-size-asian="10pt"/>
    </style:style>
    <style:style style:name="T128_6" style:family="text">
      <style:text-properties fo:letter-spacing="-0.014cm" fo:font-size="10pt" style:font-size-asian="10pt"/>
    </style:style>
    <style:style style:name="T128_7" style:family="text">
      <style:text-properties fo:font-size="10pt" style:font-size-asian="10pt"/>
    </style:style>
    <style:style style:name="T128_8" style:family="text">
      <style:text-properties fo:letter-spacing="-0.016cm" fo:font-size="10pt" style:font-size-asian="10pt"/>
    </style:style>
    <style:style style:name="T128_9" style:family="text">
      <style:text-properties fo:font-size="10pt" style:font-size-asian="10pt"/>
    </style:style>
    <style:style style:name="T128_10" style:family="text">
      <style:text-properties fo:letter-spacing="-0.019cm" fo:font-size="10pt" style:font-size-asian="10pt"/>
    </style:style>
    <style:style style:name="T128_11" style:family="text">
      <style:text-properties fo:font-size="10pt" style:font-size-asian="10pt"/>
    </style:style>
    <style:style style:name="T128_12" style:family="text">
      <style:text-properties fo:letter-spacing="-0.053cm" fo:font-size="10pt" style:font-size-asian="10pt"/>
    </style:style>
    <style:style style:name="T128_13" style:family="text">
      <style:text-properties fo:letter-spacing="-0.009cm" fo:font-size="10pt" style:font-size-asian="10pt"/>
    </style:style>
    <style:style style:name="P129" style:family="paragraph" style:parent-style-name="List_20_Paragraph">
      <style:paragraph-properties fo:margin-right="4.05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9_1" style:family="text">
      <style:text-properties fo:font-size="10pt" style:font-size-asian="10pt"/>
    </style:style>
    <style:style style:name="T129_2" style:family="text">
      <style:text-properties fo:letter-spacing="-0.011cm" fo:font-size="10pt" style:font-size-asian="10pt"/>
    </style:style>
    <style:style style:name="T129_3" style:family="text">
      <style:text-properties fo:font-size="10pt" style:font-size-asian="10pt"/>
    </style:style>
    <style:style style:name="T129_4" style:family="text">
      <style:text-properties fo:letter-spacing="-0.012cm" fo:font-size="10pt" style:font-size-asian="10pt"/>
    </style:style>
    <style:style style:name="T129_5" style:family="text">
      <style:text-properties fo:font-size="10pt" style:font-size-asian="10pt"/>
    </style:style>
    <style:style style:name="T129_6" style:family="text">
      <style:text-properties fo:letter-spacing="-0.007cm" fo:font-size="10pt" style:font-size-asian="10pt"/>
    </style:style>
    <style:style style:name="T129_7" style:family="text">
      <style:text-properties fo:font-size="10pt" style:font-size-asian="10pt"/>
    </style:style>
    <style:style style:name="T129_8" style:family="text">
      <style:text-properties fo:letter-spacing="-0.004cm" fo:font-size="10pt" style:font-size-asian="10pt"/>
    </style:style>
    <style:style style:name="T129_9" style:family="text">
      <style:text-properties fo:font-size="10pt" style:font-size-asian="10pt"/>
    </style:style>
    <style:style style:name="T129_10" style:family="text">
      <style:text-properties fo:letter-spacing="-0.012cm" fo:font-size="10pt" style:font-size-asian="10pt"/>
    </style:style>
    <style:style style:name="T129_11" style:family="text">
      <style:text-properties fo:font-size="10pt" style:font-size-asian="10pt"/>
    </style:style>
    <style:style style:name="T129_12" style:family="text">
      <style:text-properties fo:letter-spacing="-0.009cm" fo:font-size="10pt" style:font-size-asian="10pt"/>
    </style:style>
    <style:style style:name="T129_13" style:family="text">
      <style:text-properties fo:font-size="10pt" style:font-size-asian="10pt"/>
    </style:style>
    <style:style style:name="T129_14" style:family="text">
      <style:text-properties fo:letter-spacing="-0.005cm" fo:font-size="10pt" style:font-size-asian="10pt"/>
    </style:style>
    <style:style style:name="T129_15" style:family="text">
      <style:text-properties fo:font-size="10pt" style:font-size-asian="10pt"/>
    </style:style>
    <style:style style:name="T129_16" style:family="text">
      <style:text-properties fo:letter-spacing="-0.009cm" fo:font-size="10pt" style:font-size-asian="10pt"/>
    </style:style>
    <style:style style:name="T129_17" style:family="text">
      <style:text-properties fo:font-size="10pt" style:font-size-asian="10pt"/>
    </style:style>
    <style:style style:name="T129_18" style:family="text">
      <style:text-properties fo:letter-spacing="-0.007cm" fo:font-size="10pt" style:font-size-asian="10pt"/>
    </style:style>
    <style:style style:name="T129_19" style:family="text">
      <style:text-properties fo:font-size="10pt" style:font-size-asian="10pt"/>
    </style:style>
    <style:style style:name="T129_20" style:family="text">
      <style:text-properties fo:letter-spacing="-0.005cm" fo:font-size="10pt" style:font-size-asian="10pt"/>
    </style:style>
    <style:style style:name="T129_21" style:family="text">
      <style:text-properties fo:font-size="10pt" style:font-size-asian="10pt"/>
    </style:style>
    <style:style style:name="T129_22" style:family="text">
      <style:text-properties fo:letter-spacing="-0.004cm" fo:font-size="10pt" style:font-size-asian="10pt"/>
    </style:style>
    <style:style style:name="P130" style:family="paragraph" style:parent-style-name="List_20_Paragraph">
      <style:paragraph-properties fo:text-indent="-0.631cm" fo:line-height="0.369cm" fo:margin-left="2.30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0_1" style:family="text">
      <style:text-properties fo:font-size="10pt" style:font-size-asian="10pt"/>
    </style:style>
    <style:style style:name="T130_2" style:family="text">
      <style:text-properties fo:letter-spacing="-0.025cm" fo:font-size="10pt" style:font-size-asian="10pt"/>
    </style:style>
    <style:style style:name="T130_3" style:family="text">
      <style:text-properties fo:font-size="10pt" style:font-size-asian="10pt"/>
    </style:style>
    <style:style style:name="T130_4" style:family="text">
      <style:text-properties fo:letter-spacing="-0.019cm" fo:font-size="10pt" style:font-size-asian="10pt"/>
    </style:style>
    <style:style style:name="T130_5" style:family="text">
      <style:text-properties fo:font-size="10pt" style:font-size-asian="10pt"/>
    </style:style>
    <style:style style:name="T130_6" style:family="text">
      <style:text-properties fo:letter-spacing="-0.019cm" fo:font-size="10pt" style:font-size-asian="10pt"/>
    </style:style>
    <style:style style:name="T130_7" style:family="text">
      <style:text-properties fo:font-size="10pt" style:font-size-asian="10pt"/>
    </style:style>
    <style:style style:name="T130_8" style:family="text">
      <style:text-properties fo:letter-spacing="-0.019cm" fo:font-size="10pt" style:font-size-asian="10pt"/>
    </style:style>
    <style:style style:name="T130_9" style:family="text">
      <style:text-properties fo:font-size="10pt" style:font-size-asian="10pt"/>
    </style:style>
    <style:style style:name="T130_10" style:family="text">
      <style:text-properties fo:letter-spacing="-0.064cm" fo:font-size="10pt" style:font-size-asian="10pt"/>
    </style:style>
    <style:style style:name="T130_11" style:family="text">
      <style:text-properties fo:letter-spacing="-0.004cm" fo:font-size="10pt" style:font-size-asian="10pt"/>
    </style:style>
    <style:style style:name="P131" style:family="paragraph" style:parent-style-name="Body_20_Text">
      <style:paragraph-properties fo:margin-top="0.185cm"/>
    </style:style>
    <style:style style:name="P132" style:family="paragraph" style:parent-style-name="List_20_Paragraph">
      <style:paragraph-properties fo:text-indent="-0.388cm" fo:margin-top="0.002cm" fo:margin-left="0.79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2_1" style:family="text">
      <style:text-properties fo:font-size="10pt" style:font-size-asian="10pt"/>
    </style:style>
    <style:style style:name="T132_2" style:family="text">
      <style:text-properties fo:letter-spacing="-0.011cm" fo:font-size="10pt" style:font-size-asian="10pt"/>
    </style:style>
    <style:style style:name="T132_3" style:family="text">
      <style:text-properties fo:font-size="10pt" style:font-size-asian="10pt"/>
    </style:style>
    <style:style style:name="T132_4" style:family="text">
      <style:text-properties fo:letter-spacing="-0.012cm" fo:font-size="10pt" style:font-size-asian="10pt"/>
    </style:style>
    <style:style style:name="T132_5" style:family="text">
      <style:text-properties fo:font-size="10pt" style:font-size-asian="10pt"/>
    </style:style>
    <style:style style:name="T132_6" style:family="text">
      <style:text-properties fo:letter-spacing="-0.014cm" fo:font-size="10pt" style:font-size-asian="10pt"/>
    </style:style>
    <style:style style:name="T132_7" style:family="text">
      <style:text-properties fo:font-size="10pt" style:font-size-asian="10pt"/>
    </style:style>
    <style:style style:name="T132_8" style:family="text">
      <style:text-properties fo:letter-spacing="-0.011cm" fo:font-size="10pt" style:font-size-asian="10pt"/>
    </style:style>
    <style:style style:name="T132_9" style:family="text">
      <style:text-properties fo:font-size="10pt" style:font-size-asian="10pt"/>
    </style:style>
    <style:style style:name="T132_10" style:family="text">
      <style:text-properties fo:letter-spacing="-0.012cm" fo:font-size="10pt" style:font-size-asian="10pt"/>
    </style:style>
    <style:style style:name="T132_11" style:family="text">
      <style:text-properties fo:font-size="10pt" style:font-size-asian="10pt"/>
    </style:style>
    <style:style style:name="T132_12" style:family="text">
      <style:text-properties fo:letter-spacing="-0.014cm" fo:font-size="10pt" style:font-size-asian="10pt"/>
    </style:style>
    <style:style style:name="T132_13" style:family="text">
      <style:text-properties fo:font-size="10pt" style:font-size-asian="10pt"/>
    </style:style>
    <style:style style:name="T132_14" style:family="text">
      <style:text-properties fo:letter-spacing="-0.009cm" fo:font-size="10pt" style:font-size-asian="10pt"/>
    </style:style>
    <style:style style:name="T132_15" style:family="text">
      <style:text-properties fo:letter-spacing="-0.004cm" fo:font-size="10pt" style:font-size-asian="10pt"/>
    </style:style>
    <style:style style:name="P133" style:family="paragraph" style:parent-style-name="List_20_Paragraph">
      <style:paragraph-properties fo:text-indent="-0.388cm" fo:margin-top="0.208cm" fo:margin-left="1.141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3_1" style:family="text">
      <style:text-properties fo:font-size="10pt" style:font-size-asian="10pt"/>
    </style:style>
    <style:style style:name="T133_2" style:family="text">
      <style:text-properties fo:letter-spacing="-0.012cm" fo:font-size="10pt" style:font-size-asian="10pt"/>
    </style:style>
    <style:style style:name="T133_3" style:family="text">
      <style:text-properties fo:font-size="10pt" style:font-size-asian="10pt"/>
    </style:style>
    <style:style style:name="T133_4" style:family="text">
      <style:text-properties fo:letter-spacing="-0.011cm" fo:font-size="10pt" style:font-size-asian="10pt"/>
    </style:style>
    <style:style style:name="T133_5" style:family="text">
      <style:text-properties fo:letter-spacing="-0.009cm" fo:font-size="10pt" style:font-size-asian="10pt"/>
    </style:style>
    <style:style style:name="P134" style:family="paragraph" style:parent-style-name="List_20_Paragraph">
      <style:paragraph-properties fo:text-indent="0cm" fo:margin-top="0.212cm" fo:margin-right="3.186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34_1" style:family="text">
      <style:text-properties fo:font-size="10pt" style:font-size-asian="10pt"/>
    </style:style>
    <style:style style:name="T134_2" style:family="text">
      <style:text-properties fo:letter-spacing="-0.007cm" fo:font-size="10pt" style:font-size-asian="10pt"/>
    </style:style>
    <style:style style:name="T134_3" style:family="text">
      <style:text-properties fo:font-size="10pt" style:font-size-asian="10pt"/>
    </style:style>
    <style:style style:name="T134_4" style:family="text">
      <style:text-properties fo:letter-spacing="-0.004cm" fo:font-size="10pt" style:font-size-asian="10pt"/>
    </style:style>
    <style:style style:name="T134_5" style:family="text">
      <style:text-properties fo:font-size="10pt" style:font-size-asian="10pt"/>
    </style:style>
    <style:style style:name="T134_6" style:family="text">
      <style:text-properties fo:letter-spacing="-0.005cm" fo:font-size="10pt" style:font-size-asian="10pt"/>
    </style:style>
    <style:style style:name="T134_7" style:family="text">
      <style:text-properties fo:font-size="10pt" style:font-size-asian="10pt"/>
    </style:style>
    <style:style style:name="T134_8" style:family="text">
      <style:text-properties fo:letter-spacing="-0.005cm" fo:font-size="10pt" style:font-size-asian="10pt"/>
    </style:style>
    <style:style style:name="T134_9" style:family="text">
      <style:text-properties fo:font-size="10pt" style:font-size-asian="10pt"/>
    </style:style>
    <style:style style:name="T134_10" style:family="text">
      <style:text-properties fo:letter-spacing="-0.002cm" fo:font-size="10pt" style:font-size-asian="10pt"/>
    </style:style>
    <style:style style:name="T134_11" style:family="text">
      <style:text-properties fo:font-size="10pt" style:font-size-asian="10pt"/>
    </style:style>
    <style:style style:name="T134_12" style:family="text">
      <style:text-properties fo:letter-spacing="-0.009cm" fo:font-size="10pt" style:font-size-asian="10pt"/>
    </style:style>
    <style:style style:name="T134_13" style:family="text">
      <style:text-properties fo:font-size="10pt" style:font-size-asian="10pt"/>
    </style:style>
    <style:style style:name="T134_14" style:family="text">
      <style:text-properties fo:letter-spacing="-0.004cm" fo:font-size="10pt" style:font-size-asian="10pt"/>
    </style:style>
    <style:style style:name="T134_15" style:family="text">
      <style:text-properties fo:font-size="10pt" style:font-size-asian="10pt"/>
    </style:style>
    <style:style style:name="T134_16" style:family="text">
      <style:text-properties fo:letter-spacing="-0.007cm" fo:font-size="10pt" style:font-size-asian="10pt"/>
    </style:style>
    <style:style style:name="T134_17" style:family="text">
      <style:text-properties fo:font-size="10pt" style:font-size-asian="10pt"/>
    </style:style>
    <style:style style:name="T134_18" style:family="text">
      <style:text-properties fo:letter-spacing="-0.007cm" fo:font-size="10pt" style:font-size-asian="10pt"/>
    </style:style>
    <style:style style:name="T134_19" style:family="text">
      <style:text-properties fo:font-size="10pt" style:font-size-asian="10pt"/>
    </style:style>
    <style:style style:name="T134_20" style:family="text">
      <style:text-properties fo:letter-spacing="-0.009cm" fo:font-size="10pt" style:font-size-asian="10pt"/>
    </style:style>
    <style:style style:name="T134_21" style:family="text">
      <style:text-properties fo:font-size="10pt" style:font-size-asian="10pt"/>
    </style:style>
    <style:style style:name="T134_22" style:family="text">
      <style:text-properties fo:letter-spacing="-0.007cm" fo:font-size="10pt" style:font-size-asian="10pt"/>
    </style:style>
    <style:style style:name="T134_23" style:family="text">
      <style:text-properties fo:font-size="10pt" style:font-size-asian="10pt"/>
    </style:style>
    <style:style style:name="T134_24" style:family="text">
      <style:text-properties fo:letter-spacing="-0.007cm" fo:font-size="10pt" style:font-size-asian="10pt"/>
    </style:style>
    <style:style style:name="T134_25" style:family="text">
      <style:text-properties fo:font-size="10pt" style:font-size-asian="10pt"/>
    </style:style>
    <style:style style:name="T134_26" style:family="text">
      <style:text-properties fo:font-size="10pt" style:font-size-asian="10pt"/>
    </style:style>
    <style:style style:name="T134_27" style:family="text">
      <style:text-properties fo:font-size="10pt" style:font-size-asian="10pt"/>
    </style:style>
    <style:style style:name="P135" style:family="paragraph" style:parent-style-name="List_20_Paragraph">
      <style:paragraph-properties fo:text-indent="0cm" fo:margin-top="0.213cm" fo:margin-right="1.305cm">
        <style:tab-stops>
          <style:tab-stop style:type="left" style:leader-style="none" style:position="0.48cm"/>
        </style:tab-stops>
      </style:paragraph-properties>
    </style:style>
    <style:style style:name="T135_1" style:family="text">
      <style:text-properties fo:font-size="10pt" style:font-size-asian="10pt"/>
    </style:style>
    <style:style style:name="T135_2" style:family="text">
      <style:text-properties fo:letter-spacing="-0.007cm" fo:font-size="10pt" style:font-size-asian="10pt"/>
    </style:style>
    <style:style style:name="T135_3" style:family="text">
      <style:text-properties fo:font-size="10pt" style:font-size-asian="10pt"/>
    </style:style>
    <style:style style:name="T135_4" style:family="text">
      <style:text-properties fo:letter-spacing="-0.007cm" fo:font-size="10pt" style:font-size-asian="10pt"/>
    </style:style>
    <style:style style:name="T135_5" style:family="text">
      <style:text-properties fo:font-size="10pt" style:font-size-asian="10pt"/>
    </style:style>
    <style:style style:name="T135_6" style:family="text">
      <style:text-properties fo:letter-spacing="-0.007cm" fo:font-size="10pt" style:font-size-asian="10pt"/>
    </style:style>
    <style:style style:name="T135_7" style:family="text">
      <style:text-properties fo:font-size="10pt" style:font-size-asian="10pt"/>
    </style:style>
    <style:style style:name="T135_8" style:family="text">
      <style:text-properties fo:letter-spacing="-0.004cm" fo:font-size="10pt" style:font-size-asian="10pt"/>
    </style:style>
    <style:style style:name="T135_9" style:family="text">
      <style:text-properties fo:font-size="10pt" style:font-size-asian="10pt"/>
    </style:style>
    <style:style style:name="T135_10" style:family="text">
      <style:text-properties fo:letter-spacing="-0.005cm" fo:font-size="10pt" style:font-size-asian="10pt"/>
    </style:style>
    <style:style style:name="T135_11" style:family="text">
      <style:text-properties fo:font-size="10pt" style:font-size-asian="10pt"/>
    </style:style>
    <style:style style:name="T135_12" style:family="text">
      <style:text-properties fo:font-size="10pt" style:font-size-asian="10pt"/>
    </style:style>
    <style:style style:name="T135_13" style:family="text">
      <style:text-properties fo:font-size="10pt" style:font-size-asian="10pt"/>
    </style:style>
    <style:style style:name="T135_14" style:family="text">
      <style:text-properties fo:letter-spacing="-0.005cm" fo:font-size="10pt" style:font-size-asian="10pt"/>
    </style:style>
    <style:style style:name="T135_15" style:family="text">
      <style:text-properties fo:font-size="10pt" style:font-size-asian="10pt"/>
    </style:style>
    <style:style style:name="T135_16" style:family="text">
      <style:text-properties fo:letter-spacing="-0.005cm" fo:font-size="10pt" style:font-size-asian="10pt"/>
    </style:style>
    <style:style style:name="T135_17" style:family="text">
      <style:text-properties fo:font-size="10pt" style:font-size-asian="10pt"/>
    </style:style>
    <style:style style:name="T135_18" style:family="text">
      <style:text-properties fo:letter-spacing="-0.004cm" fo:font-size="10pt" style:font-size-asian="10pt"/>
    </style:style>
    <style:style style:name="T135_19" style:family="text">
      <style:text-properties fo:font-size="10pt" style:font-size-asian="10pt"/>
    </style:style>
    <style:style style:name="T135_20" style:family="text">
      <style:text-properties fo:letter-spacing="-0.009cm" fo:font-size="10pt" style:font-size-asian="10pt"/>
    </style:style>
    <style:style style:name="T135_21" style:family="text">
      <style:text-properties fo:font-size="10pt" style:font-size-asian="10pt"/>
    </style:style>
    <style:style style:name="T135_22" style:family="text">
      <style:text-properties fo:letter-spacing="-0.005cm" fo:font-size="10pt" style:font-size-asian="10pt"/>
    </style:style>
    <style:style style:name="T135_23" style:family="text">
      <style:text-properties fo:font-size="10pt" style:font-size-asian="10pt"/>
    </style:style>
    <style:style style:name="T135_24" style:family="text">
      <style:text-properties fo:letter-spacing="-0.005cm" fo:font-size="10pt" style:font-size-asian="10pt"/>
    </style:style>
    <style:style style:name="T135_25" style:family="text">
      <style:text-properties fo:font-size="10pt" style:font-size-asian="10pt"/>
    </style:style>
    <style:style style:name="T135_26" style:family="text">
      <style:text-properties fo:letter-spacing="-0.009cm" fo:font-size="10pt" style:font-size-asian="10pt"/>
    </style:style>
    <style:style style:name="T135_27" style:family="text">
      <style:text-properties fo:font-size="10pt" style:font-size-asian="10pt"/>
    </style:style>
    <style:style style:name="T135_28" style:family="text">
      <style:text-properties fo:letter-spacing="-0.005cm" fo:font-size="10pt" style:font-size-asian="10pt"/>
    </style:style>
    <style:style style:name="T135_29" style:family="text">
      <style:text-properties fo:font-size="10pt" style:font-size-asian="10pt"/>
    </style:style>
    <style:style style:name="T135_30" style:family="text">
      <style:text-properties fo:letter-spacing="-0.005cm" fo:font-size="10pt" style:font-size-asian="10pt"/>
    </style:style>
    <style:style style:name="T135_31" style:family="text">
      <style:text-properties fo:font-size="10pt" style:font-size-asian="10pt"/>
    </style:style>
    <style:style style:name="T135_32" style:family="text">
      <style:text-properties fo:letter-spacing="-0.007cm" fo:font-size="10pt" style:font-size-asian="10pt"/>
    </style:style>
    <style:style style:name="T135_33" style:family="text">
      <style:text-properties fo:font-size="10pt" style:font-size-asian="10pt"/>
    </style:style>
    <style:style style:name="T135_34" style:family="text">
      <style:text-properties fo:letter-spacing="-0.007cm" fo:font-size="10pt" style:font-size-asian="10pt"/>
    </style:style>
    <style:style style:name="T135_35" style:family="text">
      <style:text-properties fo:font-size="10pt" style:font-size-asian="10pt"/>
    </style:style>
    <style:style style:name="T135_36" style:family="text">
      <style:text-properties fo:letter-spacing="-0.005cm" fo:font-size="10pt" style:font-size-asian="10pt"/>
    </style:style>
    <style:style style:name="T135_37" style:family="text">
      <style:text-properties fo:font-size="10pt" style:font-size-asian="10pt"/>
    </style:style>
    <style:style style:name="T135_38" style:family="text"/>
    <style:style style:name="T135_39" style:family="text">
      <style:text-properties fo:font-size="10pt" style:font-size-asian="10pt"/>
    </style:style>
    <style:style style:name="T135_40" style:family="text">
      <style:text-properties fo:font-size="10pt" style:font-size-asian="10pt"/>
    </style:style>
    <style:style style:name="P136" style:family="paragraph" style:parent-style-name="List_20_Paragraph">
      <style:paragraph-properties fo:text-indent="0cm" fo:margin-top="0.208cm" fo:margin-right="1.55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36_1" style:family="text">
      <style:text-properties fo:font-size="10pt" style:font-size-asian="10pt"/>
    </style:style>
    <style:style style:name="T136_2" style:family="text">
      <style:text-properties fo:letter-spacing="-0.004cm" fo:font-size="10pt" style:font-size-asian="10pt"/>
    </style:style>
    <style:style style:name="T136_3" style:family="text">
      <style:text-properties fo:font-size="10pt" style:font-size-asian="10pt"/>
    </style:style>
    <style:style style:name="T136_4" style:family="text">
      <style:text-properties fo:letter-spacing="-0.007cm" fo:font-size="10pt" style:font-size-asian="10pt"/>
    </style:style>
    <style:style style:name="T136_5" style:family="text">
      <style:text-properties fo:font-size="10pt" style:font-size-asian="10pt"/>
    </style:style>
    <style:style style:name="T136_6" style:family="text">
      <style:text-properties fo:letter-spacing="-0.004cm" fo:font-size="10pt" style:font-size-asian="10pt"/>
    </style:style>
    <style:style style:name="T136_7" style:family="text">
      <style:text-properties fo:font-size="10pt" style:font-size-asian="10pt"/>
    </style:style>
    <style:style style:name="T136_8" style:family="text">
      <style:text-properties fo:letter-spacing="-0.007cm" fo:font-size="10pt" style:font-size-asian="10pt"/>
    </style:style>
    <style:style style:name="T136_9" style:family="text">
      <style:text-properties fo:font-size="10pt" style:font-size-asian="10pt"/>
    </style:style>
    <style:style style:name="T136_10" style:family="text">
      <style:text-properties fo:letter-spacing="-0.007cm" fo:font-size="10pt" style:font-size-asian="10pt"/>
    </style:style>
    <style:style style:name="T136_11" style:family="text">
      <style:text-properties fo:font-size="10pt" style:font-size-asian="10pt"/>
    </style:style>
    <style:style style:name="T136_12" style:family="text">
      <style:text-properties fo:letter-spacing="-0.007cm" fo:font-size="10pt" style:font-size-asian="10pt"/>
    </style:style>
    <style:style style:name="T136_13" style:family="text">
      <style:text-properties fo:font-size="10pt" style:font-size-asian="10pt"/>
    </style:style>
    <style:style style:name="T136_14" style:family="text">
      <style:text-properties fo:letter-spacing="-0.005cm" fo:font-size="10pt" style:font-size-asian="10pt"/>
    </style:style>
    <style:style style:name="T136_15" style:family="text">
      <style:text-properties fo:font-size="10pt" style:font-size-asian="10pt"/>
    </style:style>
    <style:style style:name="T136_16" style:family="text">
      <style:text-properties fo:letter-spacing="-0.005cm" fo:font-size="10pt" style:font-size-asian="10pt"/>
    </style:style>
    <style:style style:name="T136_17" style:family="text">
      <style:text-properties fo:font-size="10pt" style:font-size-asian="10pt"/>
    </style:style>
    <style:style style:name="T136_18" style:family="text">
      <style:text-properties fo:letter-spacing="-0.005cm" fo:font-size="10pt" style:font-size-asian="10pt"/>
    </style:style>
    <style:style style:name="T136_19" style:family="text">
      <style:text-properties fo:font-size="10pt" style:font-size-asian="10pt"/>
    </style:style>
    <style:style style:name="T136_20" style:family="text">
      <style:text-properties fo:letter-spacing="-0.007cm" fo:font-size="10pt" style:font-size-asian="10pt"/>
    </style:style>
    <style:style style:name="T136_21" style:family="text">
      <style:text-properties fo:font-size="10pt" style:font-size-asian="10pt"/>
    </style:style>
    <style:style style:name="T136_22" style:family="text">
      <style:text-properties fo:letter-spacing="-0.004cm" fo:font-size="10pt" style:font-size-asian="10pt"/>
    </style:style>
    <style:style style:name="T136_23" style:family="text">
      <style:text-properties fo:font-size="10pt" style:font-size-asian="10pt"/>
    </style:style>
    <style:style style:name="T136_24" style:family="text">
      <style:text-properties fo:letter-spacing="-0.004cm" fo:font-size="10pt" style:font-size-asian="10pt"/>
    </style:style>
    <style:style style:name="T136_25" style:family="text">
      <style:text-properties fo:font-size="10pt" style:font-size-asian="10pt"/>
    </style:style>
    <style:style style:name="T136_26" style:family="text">
      <style:text-properties fo:letter-spacing="-0.009cm" fo:font-size="10pt" style:font-size-asian="10pt"/>
    </style:style>
    <style:style style:name="T136_27" style:family="text">
      <style:text-properties fo:font-size="10pt" style:font-size-asian="10pt"/>
    </style:style>
    <style:style style:name="T136_28" style:family="text">
      <style:text-properties fo:letter-spacing="-0.004cm" fo:font-size="10pt" style:font-size-asian="10pt"/>
    </style:style>
    <style:style style:name="T136_29" style:family="text">
      <style:text-properties fo:font-size="10pt" style:font-size-asian="10pt"/>
    </style:style>
    <style:style style:name="T136_30" style:family="text">
      <style:text-properties fo:letter-spacing="-0.005cm" fo:font-size="10pt" style:font-size-asian="10pt"/>
    </style:style>
    <style:style style:name="T136_31" style:family="text">
      <style:text-properties fo:font-size="10pt" style:font-size-asian="10pt"/>
    </style:style>
    <style:style style:name="T136_32" style:family="text">
      <style:text-properties fo:letter-spacing="-0.007cm" fo:font-size="10pt" style:font-size-asian="10pt"/>
    </style:style>
    <style:style style:name="T136_33" style:family="text">
      <style:text-properties fo:font-size="10pt" style:font-size-asian="10pt"/>
    </style:style>
    <style:style style:name="T136_34" style:family="text">
      <style:text-properties fo:letter-spacing="-0.007cm" fo:font-size="10pt" style:font-size-asian="10pt"/>
    </style:style>
    <style:style style:name="T136_35" style:family="text">
      <style:text-properties fo:font-size="10pt" style:font-size-asian="10pt"/>
    </style:style>
    <style:style style:name="T136_36" style:family="text">
      <style:text-properties fo:letter-spacing="-0.005cm" fo:font-size="10pt" style:font-size-asian="10pt"/>
    </style:style>
    <style:style style:name="T136_37" style:family="text">
      <style:text-properties fo:font-size="10pt" style:font-size-asian="10pt"/>
    </style:style>
    <style:style style:name="T136_38" style:family="text">
      <style:text-properties fo:letter-spacing="-0.005cm" fo:font-size="10pt" style:font-size-asian="10pt"/>
    </style:style>
    <style:style style:name="T136_39" style:family="text">
      <style:text-properties fo:font-size="10pt" style:font-size-asian="10pt"/>
    </style:style>
    <style:style style:name="T136_40" style:family="text">
      <style:text-properties fo:letter-spacing="-0.005cm" fo:font-size="10pt" style:font-size-asian="10pt"/>
    </style:style>
    <style:style style:name="T136_41" style:family="text">
      <style:text-properties fo:font-size="10pt" style:font-size-asian="10pt"/>
    </style:style>
    <style:style style:name="T136_42" style:family="text">
      <style:text-properties fo:letter-spacing="-0.002cm" fo:font-size="10pt" style:font-size-asian="10pt"/>
    </style:style>
    <style:style style:name="T136_43" style:family="text">
      <style:text-properties fo:font-size="10pt" style:font-size-asian="10pt"/>
    </style:style>
    <style:style style:name="T136_44" style:family="text">
      <style:text-properties fo:letter-spacing="-0.009cm" fo:font-size="10pt" style:font-size-asian="10pt"/>
    </style:style>
    <style:style style:name="T136_45" style:family="text">
      <style:text-properties fo:font-size="10pt" style:font-size-asian="10pt"/>
    </style:style>
    <style:style style:name="T136_46" style:family="text">
      <style:text-properties fo:letter-spacing="-0.007cm" fo:font-size="10pt" style:font-size-asian="10pt"/>
    </style:style>
    <style:style style:name="T136_47" style:family="text">
      <style:text-properties fo:font-size="10pt" style:font-size-asian="10pt"/>
    </style:style>
    <style:style style:name="T136_48" style:family="text">
      <style:text-properties fo:letter-spacing="-0.004cm" fo:font-size="10pt" style:font-size-asian="10pt"/>
    </style:style>
    <style:style style:name="T136_49" style:family="text">
      <style:text-properties fo:font-size="10pt" style:font-size-asian="10pt"/>
    </style:style>
    <style:style style:name="T136_50" style:family="text">
      <style:text-properties fo:letter-spacing="-0.007cm" fo:font-size="10pt" style:font-size-asian="10pt"/>
    </style:style>
    <style:style style:name="T136_51" style:family="text">
      <style:text-properties fo:font-size="10pt" style:font-size-asian="10pt"/>
    </style:style>
    <style:style style:name="T136_52" style:family="text">
      <style:text-properties fo:font-size="10pt" style:font-size-asian="10pt"/>
    </style:style>
    <style:style style:name="T136_53" style:family="text">
      <style:text-properties fo:font-size="10pt" style:font-size-asian="10pt"/>
    </style:style>
    <style:style style:name="P137" style:family="paragraph" style:parent-style-name="List_20_Paragraph">
      <style:paragraph-properties fo:text-indent="-0.388cm" fo:margin-top="0.215cm" fo:margin-left="1.141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7_1" style:family="text">
      <style:text-properties fo:font-size="10pt" style:font-size-asian="10pt"/>
    </style:style>
    <style:style style:name="T137_2" style:family="text">
      <style:text-properties fo:letter-spacing="-0.012cm" fo:font-size="10pt" style:font-size-asian="10pt"/>
    </style:style>
    <style:style style:name="T137_3" style:family="text">
      <style:text-properties fo:font-size="10pt" style:font-size-asian="10pt"/>
    </style:style>
    <style:style style:name="T137_4" style:family="text">
      <style:text-properties fo:letter-spacing="-0.011cm" fo:font-size="10pt" style:font-size-asian="10pt"/>
    </style:style>
    <style:style style:name="T137_5" style:family="text">
      <style:text-properties fo:letter-spacing="-0.009cm" fo:font-size="10pt" style:font-size-asian="10pt"/>
    </style:style>
    <style:style style:name="P138" style:family="paragraph" style:parent-style-name="List_20_Paragraph">
      <style:paragraph-properties fo:text-indent="0cm" fo:margin-top="0.212cm" fo:margin-right="1.722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38_1" style:family="text">
      <style:text-properties fo:font-size="10pt" style:font-size-asian="10pt"/>
    </style:style>
    <style:style style:name="T138_2" style:family="text">
      <style:text-properties fo:letter-spacing="-0.009cm" fo:font-size="10pt" style:font-size-asian="10pt"/>
    </style:style>
    <style:style style:name="T138_3" style:family="text">
      <style:text-properties fo:font-size="10pt" style:font-size-asian="10pt"/>
    </style:style>
    <style:style style:name="T138_4" style:family="text">
      <style:text-properties fo:letter-spacing="-0.005cm" fo:font-size="10pt" style:font-size-asian="10pt"/>
    </style:style>
    <style:style style:name="T138_5" style:family="text">
      <style:text-properties fo:font-size="10pt" style:font-size-asian="10pt"/>
    </style:style>
    <style:style style:name="T138_6" style:family="text">
      <style:text-properties fo:letter-spacing="-0.011cm" fo:font-size="10pt" style:font-size-asian="10pt"/>
    </style:style>
    <style:style style:name="T138_7" style:family="text">
      <style:text-properties fo:font-size="10pt" style:font-size-asian="10pt"/>
    </style:style>
    <style:style style:name="T138_8" style:family="text">
      <style:text-properties fo:letter-spacing="-0.004cm" fo:font-size="10pt" style:font-size-asian="10pt"/>
    </style:style>
    <style:style style:name="T138_9" style:family="text">
      <style:text-properties fo:font-size="10pt" style:font-size-asian="10pt"/>
    </style:style>
    <style:style style:name="T138_10" style:family="text">
      <style:text-properties fo:letter-spacing="-0.007cm" fo:font-size="10pt" style:font-size-asian="10pt"/>
    </style:style>
    <style:style style:name="T138_11" style:family="text">
      <style:text-properties fo:font-size="10pt" style:font-size-asian="10pt"/>
    </style:style>
    <style:style style:name="T138_12" style:family="text">
      <style:text-properties fo:letter-spacing="-0.009cm" fo:font-size="10pt" style:font-size-asian="10pt"/>
    </style:style>
    <style:style style:name="T138_13" style:family="text">
      <style:text-properties fo:font-size="10pt" style:font-size-asian="10pt"/>
    </style:style>
    <style:style style:name="T138_14" style:family="text">
      <style:text-properties fo:letter-spacing="-0.007cm" fo:font-size="10pt" style:font-size-asian="10pt"/>
    </style:style>
    <style:style style:name="T138_15" style:family="text">
      <style:text-properties fo:font-size="10pt" style:font-size-asian="10pt"/>
    </style:style>
    <style:style style:name="T138_16" style:family="text">
      <style:text-properties fo:letter-spacing="-0.009cm" fo:font-size="10pt" style:font-size-asian="10pt"/>
    </style:style>
    <style:style style:name="T138_17" style:family="text">
      <style:text-properties fo:font-size="10pt" style:font-size-asian="10pt"/>
    </style:style>
    <style:style style:name="T138_18" style:family="text">
      <style:text-properties fo:letter-spacing="-0.007cm" fo:font-size="10pt" style:font-size-asian="10pt"/>
    </style:style>
    <style:style style:name="T138_19" style:family="text">
      <style:text-properties fo:font-size="10pt" style:font-size-asian="10pt"/>
    </style:style>
    <style:style style:name="T138_20" style:family="text">
      <style:text-properties fo:letter-spacing="-0.007cm" fo:font-size="10pt" style:font-size-asian="10pt"/>
    </style:style>
    <style:style style:name="T138_21" style:family="text">
      <style:text-properties fo:font-size="10pt" style:font-size-asian="10pt"/>
    </style:style>
    <style:style style:name="T138_22" style:family="text">
      <style:text-properties fo:letter-spacing="-0.005cm" fo:font-size="10pt" style:font-size-asian="10pt"/>
    </style:style>
    <style:style style:name="T138_23" style:family="text">
      <style:text-properties fo:font-size="10pt" style:font-size-asian="10pt"/>
    </style:style>
    <style:style style:name="T138_24" style:family="text">
      <style:text-properties fo:letter-spacing="-0.009cm" fo:font-size="10pt" style:font-size-asian="10pt"/>
    </style:style>
    <style:style style:name="T138_25" style:family="text">
      <style:text-properties fo:font-size="10pt" style:font-size-asian="10pt"/>
    </style:style>
    <style:style style:name="P139" style:family="paragraph" style:parent-style-name="List_20_Paragraph">
      <style:paragraph-properties fo:text-indent="0cm" fo:margin-top="0.21cm" fo:margin-right="1.535cm">
        <style:tab-stops>
          <style:tab-stop style:type="left" style:leader-style="none" style:position="0.48cm"/>
        </style:tab-stops>
      </style:paragraph-properties>
    </style:style>
    <style:style style:name="T139_1" style:family="text">
      <style:text-properties fo:font-size="10pt" style:font-size-asian="10pt"/>
    </style:style>
    <style:style style:name="T139_2" style:family="text"/>
    <style:style style:name="T139_3" style:family="text">
      <style:text-properties fo:font-size="10pt" style:font-size-asian="10pt"/>
    </style:style>
    <style:style style:name="T139_4" style:family="text">
      <style:text-properties fo:letter-spacing="-0.007cm" fo:font-size="10pt" style:font-size-asian="10pt"/>
    </style:style>
    <style:style style:name="T139_5" style:family="text">
      <style:text-properties fo:font-size="10pt" style:font-size-asian="10pt"/>
    </style:style>
    <style:style style:name="T139_6" style:family="text">
      <style:text-properties fo:letter-spacing="-0.005cm" fo:font-size="10pt" style:font-size-asian="10pt"/>
    </style:style>
    <style:style style:name="T139_7" style:family="text">
      <style:text-properties fo:font-size="10pt" style:font-size-asian="10pt"/>
    </style:style>
    <style:style style:name="T139_8" style:family="text">
      <style:text-properties fo:letter-spacing="-0.007cm" fo:font-size="10pt" style:font-size-asian="10pt"/>
    </style:style>
    <style:style style:name="T139_9" style:family="text">
      <style:text-properties fo:font-size="10pt" style:font-size-asian="10pt"/>
    </style:style>
    <style:style style:name="T139_10" style:family="text">
      <style:text-properties fo:letter-spacing="-0.011cm" fo:font-size="10pt" style:font-size-asian="10pt"/>
    </style:style>
    <style:style style:name="T139_11" style:family="text">
      <style:text-properties fo:font-size="10pt" style:font-size-asian="10pt"/>
    </style:style>
    <style:style style:name="T139_12" style:family="text">
      <style:text-properties fo:letter-spacing="-0.009cm" fo:font-size="10pt" style:font-size-asian="10pt"/>
    </style:style>
    <style:style style:name="T139_13" style:family="text">
      <style:text-properties fo:font-size="10pt" style:font-size-asian="10pt"/>
    </style:style>
    <style:style style:name="T139_14" style:family="text">
      <style:text-properties fo:letter-spacing="-0.009cm" fo:font-size="10pt" style:font-size-asian="10pt"/>
    </style:style>
    <style:style style:name="T139_15" style:family="text">
      <style:text-properties fo:font-size="10pt" style:font-size-asian="10pt"/>
    </style:style>
    <style:style style:name="T139_16" style:family="text">
      <style:text-properties fo:letter-spacing="-0.007cm" fo:font-size="10pt" style:font-size-asian="10pt"/>
    </style:style>
    <style:style style:name="T139_17" style:family="text">
      <style:text-properties fo:font-size="10pt" style:font-size-asian="10pt"/>
    </style:style>
    <style:style style:name="T139_18" style:family="text">
      <style:text-properties fo:letter-spacing="-0.005cm" fo:font-size="10pt" style:font-size-asian="10pt"/>
    </style:style>
    <style:style style:name="T139_19" style:family="text">
      <style:text-properties fo:font-size="10pt" style:font-size-asian="10pt"/>
    </style:style>
    <style:style style:name="T139_20" style:family="text">
      <style:text-properties fo:letter-spacing="-0.011cm" fo:font-size="10pt" style:font-size-asian="10pt"/>
    </style:style>
    <style:style style:name="T139_21" style:family="text">
      <style:text-properties fo:font-size="10pt" style:font-size-asian="10pt"/>
    </style:style>
    <style:style style:name="T139_22" style:family="text">
      <style:text-properties fo:letter-spacing="-0.009cm" fo:font-size="10pt" style:font-size-asian="10pt"/>
    </style:style>
    <style:style style:name="T139_23" style:family="text">
      <style:text-properties fo:font-size="10pt" style:font-size-asian="10pt"/>
    </style:style>
    <style:style style:name="T139_24" style:family="text">
      <style:text-properties fo:letter-spacing="-0.009cm" fo:font-size="10pt" style:font-size-asian="10pt"/>
    </style:style>
    <style:style style:name="T139_25" style:family="text">
      <style:text-properties fo:font-size="10pt" style:font-size-asian="10pt"/>
    </style:style>
    <style:style style:name="P140" style:family="paragraph" style:parent-style-name="List_20_Paragraph">
      <style:paragraph-properties fo:text-indent="0cm" fo:margin-top="0.215cm" fo:margin-right="1.418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40_1" style:family="text">
      <style:text-properties fo:font-size="10pt" style:font-size-asian="10pt"/>
    </style:style>
    <style:style style:name="T140_2" style:family="text">
      <style:text-properties fo:letter-spacing="-0.011cm" fo:font-size="10pt" style:font-size-asian="10pt"/>
    </style:style>
    <style:style style:name="T140_3" style:family="text">
      <style:text-properties fo:font-size="10pt" style:font-size-asian="10pt"/>
    </style:style>
    <style:style style:name="T140_4" style:family="text">
      <style:text-properties fo:letter-spacing="-0.007cm" fo:font-size="10pt" style:font-size-asian="10pt"/>
    </style:style>
    <style:style style:name="T140_5" style:family="text">
      <style:text-properties fo:font-size="10pt" style:font-size-asian="10pt"/>
    </style:style>
    <style:style style:name="T140_6" style:family="text">
      <style:text-properties fo:letter-spacing="-0.007cm" fo:font-size="10pt" style:font-size-asian="10pt"/>
    </style:style>
    <style:style style:name="T140_7" style:family="text">
      <style:text-properties fo:font-size="10pt" style:font-size-asian="10pt"/>
    </style:style>
    <style:style style:name="T140_8" style:family="text">
      <style:text-properties fo:letter-spacing="-0.009cm" fo:font-size="10pt" style:font-size-asian="10pt"/>
    </style:style>
    <style:style style:name="T140_9" style:family="text">
      <style:text-properties fo:font-size="10pt" style:font-size-asian="10pt"/>
    </style:style>
    <style:style style:name="T140_10" style:family="text">
      <style:text-properties fo:letter-spacing="-0.011cm" fo:font-size="10pt" style:font-size-asian="10pt"/>
    </style:style>
    <style:style style:name="T140_11" style:family="text">
      <style:text-properties fo:font-size="10pt" style:font-size-asian="10pt"/>
    </style:style>
    <style:style style:name="T140_12" style:family="text">
      <style:text-properties fo:letter-spacing="-0.007cm" fo:font-size="10pt" style:font-size-asian="10pt"/>
    </style:style>
    <style:style style:name="T140_13" style:family="text">
      <style:text-properties fo:font-size="10pt" style:font-size-asian="10pt"/>
    </style:style>
    <style:style style:name="T140_14" style:family="text">
      <style:text-properties fo:letter-spacing="-0.009cm" fo:font-size="10pt" style:font-size-asian="10pt"/>
    </style:style>
    <style:style style:name="T140_15" style:family="text">
      <style:text-properties fo:font-size="10pt" style:font-size-asian="10pt"/>
    </style:style>
    <style:style style:name="T140_16" style:family="text">
      <style:text-properties fo:letter-spacing="-0.007cm" fo:font-size="10pt" style:font-size-asian="10pt"/>
    </style:style>
    <style:style style:name="T140_17" style:family="text">
      <style:text-properties fo:font-size="10pt" style:font-size-asian="10pt"/>
    </style:style>
    <style:style style:name="T140_18" style:family="text">
      <style:text-properties fo:letter-spacing="-0.009cm" fo:font-size="10pt" style:font-size-asian="10pt"/>
    </style:style>
    <style:style style:name="T140_19" style:family="text">
      <style:text-properties fo:font-size="10pt" style:font-size-asian="10pt"/>
    </style:style>
    <style:style style:name="T140_20" style:family="text">
      <style:text-properties fo:letter-spacing="-0.011cm" fo:font-size="10pt" style:font-size-asian="10pt"/>
    </style:style>
    <style:style style:name="T140_21" style:family="text">
      <style:text-properties fo:font-size="10pt" style:font-size-asian="10pt"/>
    </style:style>
    <style:style style:name="T140_22" style:family="text">
      <style:text-properties fo:letter-spacing="-0.004cm" fo:font-size="10pt" style:font-size-asian="10pt"/>
    </style:style>
    <style:style style:name="P141" style:family="paragraph" style:parent-style-name="Body_20_Text">
      <style:paragraph-properties fo:margin-top="0.21cm"/>
    </style:style>
    <style:style style:name="P142" style:family="paragraph" style:parent-style-name="List_20_Paragraph">
      <style:paragraph-properties fo:text-indent="0cm" fo:margin-left="0.499cm" fo:margin-right="1.505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2_1" style:family="text">
      <style:text-properties fo:font-size="10pt" style:font-size-asian="10pt"/>
    </style:style>
    <style:style style:name="T142_2" style:family="text">
      <style:text-properties fo:letter-spacing="-0.005cm" fo:font-size="10pt" style:font-size-asian="10pt"/>
    </style:style>
    <style:style style:name="T142_3" style:family="text">
      <style:text-properties fo:font-size="10pt" style:font-size-asian="10pt"/>
    </style:style>
    <style:style style:name="T142_4" style:family="text">
      <style:text-properties fo:letter-spacing="-0.009cm" fo:font-size="10pt" style:font-size-asian="10pt"/>
    </style:style>
    <style:style style:name="T142_5" style:family="text">
      <style:text-properties fo:font-size="10pt" style:font-size-asian="10pt"/>
    </style:style>
    <style:style style:name="T142_6" style:family="text">
      <style:text-properties fo:letter-spacing="-0.009cm" fo:font-size="10pt" style:font-size-asian="10pt"/>
    </style:style>
    <style:style style:name="T142_7" style:family="text">
      <style:text-properties fo:font-size="10pt" style:font-size-asian="10pt"/>
    </style:style>
    <style:style style:name="T142_8" style:family="text">
      <style:text-properties fo:letter-spacing="-0.011cm" fo:font-size="10pt" style:font-size-asian="10pt"/>
    </style:style>
    <style:style style:name="T142_9" style:family="text">
      <style:text-properties fo:font-size="10pt" style:font-size-asian="10pt"/>
    </style:style>
    <style:style style:name="T142_10" style:family="text">
      <style:text-properties fo:letter-spacing="-0.011cm" fo:font-size="10pt" style:font-size-asian="10pt"/>
    </style:style>
    <style:style style:name="T142_11" style:family="text">
      <style:text-properties fo:font-size="10pt" style:font-size-asian="10pt"/>
    </style:style>
    <style:style style:name="T142_12" style:family="text">
      <style:text-properties fo:letter-spacing="-0.007cm" fo:font-size="10pt" style:font-size-asian="10pt"/>
    </style:style>
    <style:style style:name="T142_13" style:family="text">
      <style:text-properties fo:font-size="10pt" style:font-size-asian="10pt"/>
    </style:style>
    <style:style style:name="T142_14" style:family="text">
      <style:text-properties fo:letter-spacing="-0.009cm" fo:font-size="10pt" style:font-size-asian="10pt"/>
    </style:style>
    <style:style style:name="T142_15" style:family="text">
      <style:text-properties fo:font-size="10pt" style:font-size-asian="10pt"/>
    </style:style>
    <style:style style:name="T142_16" style:family="text">
      <style:text-properties fo:letter-spacing="-0.005cm" fo:font-size="10pt" style:font-size-asian="10pt"/>
    </style:style>
    <style:style style:name="T142_17" style:family="text">
      <style:text-properties fo:font-size="10pt" style:font-size-asian="10pt"/>
    </style:style>
    <style:style style:name="T142_18" style:family="text">
      <style:text-properties fo:letter-spacing="-0.007cm" fo:font-size="10pt" style:font-size-asian="10pt"/>
    </style:style>
    <style:style style:name="T142_19" style:family="text">
      <style:text-properties fo:font-size="10pt" style:font-size-asian="10pt"/>
    </style:style>
    <style:style style:name="T142_20" style:family="text">
      <style:text-properties fo:letter-spacing="-0.005cm" fo:font-size="10pt" style:font-size-asian="10pt"/>
    </style:style>
    <style:style style:name="T142_21" style:family="text">
      <style:text-properties fo:font-size="10pt" style:font-size-asian="10pt"/>
    </style:style>
    <style:style style:name="T142_22" style:family="text">
      <style:text-properties fo:letter-spacing="-0.005cm" fo:font-size="10pt" style:font-size-asian="10pt"/>
    </style:style>
    <style:style style:name="T142_23" style:family="text">
      <style:text-properties fo:font-size="10pt" style:font-size-asian="10pt"/>
    </style:style>
    <style:style style:name="T142_24" style:family="text">
      <style:text-properties fo:letter-spacing="-0.007cm" fo:font-size="10pt" style:font-size-asian="10pt"/>
    </style:style>
    <style:style style:name="T142_25" style:family="text">
      <style:text-properties fo:font-size="10pt" style:font-size-asian="10pt"/>
    </style:style>
    <style:style style:name="P143" style:family="paragraph" style:parent-style-name="Body_20_Text">
      <style:paragraph-properties fo:margin-top="0.002cm"/>
    </style:style>
    <style:style style:name="P144" style:family="paragraph" style:parent-style-name="List_20_Paragraph">
      <style:paragraph-properties fo:text-indent="0cm" fo:margin-left="0.499cm" fo:margin-right="1.568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4_1" style:family="text">
      <style:text-properties fo:font-size="10pt" style:font-size-asian="10pt"/>
    </style:style>
    <style:style style:name="T144_2" style:family="text">
      <style:text-properties fo:letter-spacing="-0.005cm" fo:font-size="10pt" style:font-size-asian="10pt"/>
    </style:style>
    <style:style style:name="T144_3" style:family="text">
      <style:text-properties fo:font-size="10pt" style:font-size-asian="10pt"/>
    </style:style>
    <style:style style:name="T144_4" style:family="text">
      <style:text-properties fo:letter-spacing="-0.005cm" fo:font-size="10pt" style:font-size-asian="10pt"/>
    </style:style>
    <style:style style:name="T144_5" style:family="text">
      <style:text-properties fo:font-size="10pt" style:font-size-asian="10pt"/>
    </style:style>
    <style:style style:name="T144_6" style:family="text">
      <style:text-properties fo:letter-spacing="-0.009cm" fo:font-size="10pt" style:font-size-asian="10pt"/>
    </style:style>
    <style:style style:name="T144_7" style:family="text">
      <style:text-properties fo:font-size="10pt" style:font-size-asian="10pt"/>
    </style:style>
    <style:style style:name="T144_8" style:family="text">
      <style:text-properties fo:letter-spacing="-0.007cm" fo:font-size="10pt" style:font-size-asian="10pt"/>
    </style:style>
    <style:style style:name="T144_9" style:family="text">
      <style:text-properties fo:font-size="10pt" style:font-size-asian="10pt"/>
    </style:style>
    <style:style style:name="T144_10" style:family="text">
      <style:text-properties fo:letter-spacing="-0.009cm" fo:font-size="10pt" style:font-size-asian="10pt"/>
    </style:style>
    <style:style style:name="T144_11" style:family="text">
      <style:text-properties fo:font-size="10pt" style:font-size-asian="10pt"/>
    </style:style>
    <style:style style:name="T144_12" style:family="text">
      <style:text-properties fo:letter-spacing="-0.009cm" fo:font-size="10pt" style:font-size-asian="10pt"/>
    </style:style>
    <style:style style:name="T144_13" style:family="text">
      <style:text-properties fo:font-size="10pt" style:font-size-asian="10pt"/>
    </style:style>
    <style:style style:name="T144_14" style:family="text">
      <style:text-properties fo:letter-spacing="-0.005cm" fo:font-size="10pt" style:font-size-asian="10pt"/>
    </style:style>
    <style:style style:name="T144_15" style:family="text">
      <style:text-properties fo:font-size="10pt" style:font-size-asian="10pt"/>
    </style:style>
    <style:style style:name="T144_16" style:family="text">
      <style:text-properties fo:letter-spacing="-0.009cm" fo:font-size="10pt" style:font-size-asian="10pt"/>
    </style:style>
    <style:style style:name="T144_17" style:family="text">
      <style:text-properties fo:font-size="10pt" style:font-size-asian="10pt"/>
    </style:style>
    <style:style style:name="T144_18" style:family="text">
      <style:text-properties fo:letter-spacing="-0.007cm" fo:font-size="10pt" style:font-size-asian="10pt"/>
    </style:style>
    <style:style style:name="T144_19" style:family="text">
      <style:text-properties fo:font-size="10pt" style:font-size-asian="10pt"/>
    </style:style>
    <style:style style:name="T144_20" style:family="text">
      <style:text-properties fo:letter-spacing="-0.009cm" fo:font-size="10pt" style:font-size-asian="10pt"/>
    </style:style>
    <style:style style:name="T144_21" style:family="text">
      <style:text-properties fo:font-size="10pt" style:font-size-asian="10pt"/>
    </style:style>
    <style:style style:name="T144_22" style:family="text">
      <style:text-properties fo:letter-spacing="-0.005cm" fo:font-size="10pt" style:font-size-asian="10pt"/>
    </style:style>
    <style:style style:name="T144_23" style:family="text">
      <style:text-properties fo:font-size="10pt" style:font-size-asian="10pt"/>
    </style:style>
    <style:style style:name="T144_24" style:family="text">
      <style:text-properties fo:letter-spacing="-0.005cm" fo:font-size="10pt" style:font-size-asian="10pt"/>
    </style:style>
    <style:style style:name="T144_25" style:family="text">
      <style:text-properties fo:font-size="10pt" style:font-size-asian="10pt"/>
    </style:style>
    <style:style style:name="T144_26" style:family="text">
      <style:text-properties fo:letter-spacing="-0.005cm" fo:font-size="10pt" style:font-size-asian="10pt"/>
    </style:style>
    <style:style style:name="T144_27" style:family="text">
      <style:text-properties fo:font-size="10pt" style:font-size-asian="10pt"/>
    </style:style>
    <style:style style:name="T144_28" style:family="text">
      <style:text-properties fo:letter-spacing="-0.009cm" fo:font-size="10pt" style:font-size-asian="10pt"/>
    </style:style>
    <style:style style:name="T144_29" style:family="text">
      <style:text-properties fo:font-size="10pt" style:font-size-asian="10pt"/>
    </style:style>
    <style:style style:name="P145" style:family="paragraph" style:parent-style-name="Body_20_Text"/>
    <style:style style:name="P146" style:family="paragraph" style:parent-style-name="List_20_Paragraph">
      <style:paragraph-properties fo:text-indent="0cm" fo:margin-left="0.499cm" fo:margin-right="1.469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6_1" style:family="text">
      <style:text-properties fo:font-size="10pt" style:font-size-asian="10pt"/>
    </style:style>
    <style:style style:name="T146_2" style:family="text">
      <style:text-properties fo:letter-spacing="-0.007cm" fo:font-size="10pt" style:font-size-asian="10pt"/>
    </style:style>
    <style:style style:name="T146_3" style:family="text">
      <style:text-properties fo:font-size="10pt" style:font-size-asian="10pt"/>
    </style:style>
    <style:style style:name="T146_4" style:family="text">
      <style:text-properties fo:letter-spacing="-0.007cm" fo:font-size="10pt" style:font-size-asian="10pt"/>
    </style:style>
    <style:style style:name="T146_5" style:family="text">
      <style:text-properties fo:font-size="10pt" style:font-size-asian="10pt"/>
    </style:style>
    <style:style style:name="T146_6" style:family="text">
      <style:text-properties fo:letter-spacing="-0.005cm" fo:font-size="10pt" style:font-size-asian="10pt"/>
    </style:style>
    <style:style style:name="T146_7" style:family="text">
      <style:text-properties fo:font-size="10pt" style:font-size-asian="10pt"/>
    </style:style>
    <style:style style:name="T146_8" style:family="text">
      <style:text-properties fo:letter-spacing="-0.009cm" fo:font-size="10pt" style:font-size-asian="10pt"/>
    </style:style>
    <style:style style:name="T146_9" style:family="text">
      <style:text-properties fo:font-size="10pt" style:font-size-asian="10pt"/>
    </style:style>
    <style:style style:name="T146_10" style:family="text">
      <style:text-properties fo:letter-spacing="-0.007cm" fo:font-size="10pt" style:font-size-asian="10pt"/>
    </style:style>
    <style:style style:name="T146_11" style:family="text">
      <style:text-properties fo:font-size="10pt" style:font-size-asian="10pt"/>
    </style:style>
    <style:style style:name="T146_12" style:family="text">
      <style:text-properties fo:letter-spacing="-0.009cm" fo:font-size="10pt" style:font-size-asian="10pt"/>
    </style:style>
    <style:style style:name="T146_13" style:family="text">
      <style:text-properties fo:font-size="10pt" style:font-size-asian="10pt"/>
    </style:style>
    <style:style style:name="T146_14" style:family="text">
      <style:text-properties fo:letter-spacing="-0.007cm" fo:font-size="10pt" style:font-size-asian="10pt"/>
    </style:style>
    <style:style style:name="T146_15" style:family="text">
      <style:text-properties fo:font-size="10pt" style:font-size-asian="10pt"/>
    </style:style>
    <style:style style:name="T146_16" style:family="text">
      <style:text-properties fo:letter-spacing="-0.009cm" fo:font-size="10pt" style:font-size-asian="10pt"/>
    </style:style>
    <style:style style:name="T146_17" style:family="text">
      <style:text-properties fo:font-size="10pt" style:font-size-asian="10pt"/>
    </style:style>
    <style:style style:name="T146_18" style:family="text">
      <style:text-properties fo:letter-spacing="-0.007cm" fo:font-size="10pt" style:font-size-asian="10pt"/>
    </style:style>
    <style:style style:name="T146_19" style:family="text">
      <style:text-properties fo:font-size="10pt" style:font-size-asian="10pt"/>
    </style:style>
    <style:style style:name="T146_20" style:family="text">
      <style:text-properties fo:letter-spacing="-0.009cm" fo:font-size="10pt" style:font-size-asian="10pt"/>
    </style:style>
    <style:style style:name="T146_21" style:family="text">
      <style:text-properties fo:font-size="10pt" style:font-size-asian="10pt"/>
    </style:style>
    <style:style style:name="T146_22" style:family="text">
      <style:text-properties fo:letter-spacing="-0.004cm" fo:font-size="10pt" style:font-size-asian="10pt"/>
    </style:style>
    <style:style style:name="T146_23" style:family="text">
      <style:text-properties fo:font-size="10pt" style:font-size-asian="10pt"/>
    </style:style>
    <style:style style:name="T146_24" style:family="text">
      <style:text-properties fo:letter-spacing="-0.009cm" fo:font-size="10pt" style:font-size-asian="10pt"/>
    </style:style>
    <style:style style:name="T146_25" style:family="text">
      <style:text-properties fo:font-size="10pt" style:font-size-asian="10pt"/>
    </style:style>
    <style:style style:name="T146_26" style:family="text">
      <style:text-properties fo:letter-spacing="-0.005cm" fo:font-size="10pt" style:font-size-asian="10pt"/>
    </style:style>
    <style:style style:name="T146_27" style:family="text">
      <style:text-properties fo:font-size="10pt" style:font-size-asian="10pt"/>
    </style:style>
    <style:style style:name="T146_28" style:family="text">
      <style:text-properties fo:letter-spacing="-0.011cm" fo:font-size="10pt" style:font-size-asian="10pt"/>
    </style:style>
    <style:style style:name="T146_29" style:family="text">
      <style:text-properties fo:font-size="10pt" style:font-size-asian="10pt"/>
    </style:style>
    <style:style style:name="S7" style:family="section" style:master-page-name="MasterPage6">
      <style:section-properties text:dont-balance-text-columns="false">
        <style:columns fo:column-count="0" fo:column-gap="1.27cm"/>
      </style:section-properties>
    </style:style>
    <style:style style:name="P147" style:family="paragraph" style:parent-style-name="Body_20_Text" style:master-page-name="MasterPage6">
      <style:paragraph-properties fo:margin-top="0.146cm" fo:margin-left="0.499cm" fo:margin-right="2.63cm"/>
    </style:style>
    <style:style style:name="T147_1" style:family="text"/>
    <style:style style:name="T147_2" style:family="text">
      <style:text-properties fo:letter-spacing="-0.005cm"/>
    </style:style>
    <style:style style:name="T147_3" style:family="text"/>
    <style:style style:name="T147_4" style:family="text">
      <style:text-properties fo:letter-spacing="-0.005cm"/>
    </style:style>
    <style:style style:name="T147_5" style:family="text"/>
    <style:style style:name="T147_6" style:family="text">
      <style:text-properties fo:letter-spacing="-0.007cm"/>
    </style:style>
    <style:style style:name="T147_7" style:family="text"/>
    <style:style style:name="T147_8" style:family="text">
      <style:text-properties fo:letter-spacing="-0.002cm"/>
    </style:style>
    <style:style style:name="T147_9" style:family="text"/>
    <style:style style:name="T147_10" style:family="text">
      <style:text-properties fo:letter-spacing="-0.005cm"/>
    </style:style>
    <style:style style:name="T147_11" style:family="text"/>
    <style:style style:name="T147_12" style:family="text">
      <style:text-properties fo:letter-spacing="-0.005cm"/>
    </style:style>
    <style:style style:name="T147_13" style:family="text"/>
    <style:style style:name="T147_14" style:family="text">
      <style:text-properties fo:letter-spacing="-0.005cm"/>
    </style:style>
    <style:style style:name="T147_15" style:family="text"/>
    <style:style style:name="T147_16" style:family="text">
      <style:text-properties fo:letter-spacing="-0.004cm"/>
    </style:style>
    <style:style style:name="T147_17" style:family="text"/>
    <style:style style:name="T147_18" style:family="text">
      <style:text-properties fo:letter-spacing="-0.005cm"/>
    </style:style>
    <style:style style:name="T147_19" style:family="text"/>
    <style:style style:name="T147_20" style:family="text">
      <style:text-properties fo:letter-spacing="-0.005cm"/>
    </style:style>
    <style:style style:name="T147_21" style:family="text"/>
    <style:style style:name="T147_22" style:family="text">
      <style:text-properties fo:letter-spacing="-0.004cm"/>
    </style:style>
    <style:style style:name="T147_23" style:family="text"/>
    <style:style style:name="T147_24" style:family="text">
      <style:text-properties fo:letter-spacing="-0.004cm"/>
    </style:style>
    <style:style style:name="T147_25" style:family="text"/>
    <style:style style:name="T147_26" style:family="text">
      <style:text-properties fo:letter-spacing="-0.004cm"/>
    </style:style>
    <style:style style:name="T147_27" style:family="text"/>
    <style:style style:name="T147_28" style:family="text">
      <style:text-properties fo:letter-spacing="-0.005cm"/>
    </style:style>
    <style:style style:name="T147_29" style:family="text"/>
    <style:style style:name="T147_30" style:family="text">
      <style:text-properties fo:letter-spacing="-0.004cm"/>
    </style:style>
    <style:style style:name="T147_31" style:family="text"/>
    <style:style style:name="T147_32" style:family="text">
      <style:text-properties fo:letter-spacing="-0.005cm"/>
    </style:style>
    <style:style style:name="T147_33" style:family="text"/>
    <style:style style:name="T147_34" style:family="text">
      <style:text-properties fo:letter-spacing="-0.004cm"/>
    </style:style>
    <style:style style:name="T147_35" style:family="text"/>
    <style:style style:name="P148" style:family="paragraph" style:parent-style-name="List_20_Paragraph">
      <style:paragraph-properties fo:text-indent="0cm" fo:margin-top="0.404cm" fo:margin-left="0.499cm" fo:margin-right="1.334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8_1" style:family="text">
      <style:text-properties fo:font-size="10pt" style:font-size-asian="10pt"/>
    </style:style>
    <style:style style:name="T148_2" style:family="text">
      <style:text-properties fo:font-size="10pt" style:font-size-asian="10pt"/>
    </style:style>
    <style:style style:name="T148_3" style:family="text">
      <style:text-properties fo:font-size="10pt" style:font-size-asian="10pt"/>
    </style:style>
    <style:style style:name="T148_4" style:family="text">
      <style:text-properties fo:font-style="italic" style:font-style-asian="italic" style:font-name="Arial" fo:font-size="10pt" style:font-size-asian="10pt"/>
    </style:style>
    <style:style style:name="T148_5" style:family="text">
      <style:text-properties fo:font-size="10pt" style:font-size-asian="10pt"/>
    </style:style>
    <style:style style:name="T148_6" style:family="text">
      <style:text-properties fo:font-size="10pt" style:font-size-asian="10pt"/>
    </style:style>
    <style:style style:name="T148_7" style:family="text">
      <style:text-properties fo:font-size="10pt" style:font-size-asian="10pt"/>
    </style:style>
    <style:style style:name="T148_8" style:family="text">
      <style:text-properties fo:letter-spacing="-0.004cm" fo:font-size="10pt" style:font-size-asian="10pt"/>
    </style:style>
    <style:style style:name="T148_9" style:family="text">
      <style:text-properties fo:font-size="10pt" style:font-size-asian="10pt"/>
    </style:style>
    <style:style style:name="T148_10" style:family="text">
      <style:text-properties fo:letter-spacing="-0.004cm" fo:font-size="10pt" style:font-size-asian="10pt"/>
    </style:style>
    <style:style style:name="T148_11" style:family="text">
      <style:text-properties fo:font-size="10pt" style:font-size-asian="10pt"/>
    </style:style>
    <style:style style:name="T148_12" style:family="text">
      <style:text-properties fo:letter-spacing="-0.002cm" fo:font-size="10pt" style:font-size-asian="10pt"/>
    </style:style>
    <style:style style:name="T148_13" style:family="text">
      <style:text-properties fo:font-size="10pt" style:font-size-asian="10pt"/>
    </style:style>
    <style:style style:name="T148_14" style:family="text">
      <style:text-properties fo:letter-spacing="-0.002cm" fo:font-size="10pt" style:font-size-asian="10pt"/>
    </style:style>
    <style:style style:name="T148_15" style:family="text">
      <style:text-properties fo:font-size="10pt" style:font-size-asian="10pt"/>
    </style:style>
    <style:style style:name="T148_16" style:family="text">
      <style:text-properties fo:letter-spacing="-0.004cm" fo:font-size="10pt" style:font-size-asian="10pt"/>
    </style:style>
    <style:style style:name="T148_17" style:family="text">
      <style:text-properties fo:font-size="10pt" style:font-size-asian="10pt"/>
    </style:style>
    <style:style style:name="T148_18" style:family="text">
      <style:text-properties fo:letter-spacing="-0.002cm" fo:font-size="10pt" style:font-size-asian="10pt"/>
    </style:style>
    <style:style style:name="T148_19" style:family="text">
      <style:text-properties fo:font-size="10pt" style:font-size-asian="10pt"/>
    </style:style>
    <style:style style:name="T148_20" style:family="text">
      <style:text-properties fo:letter-spacing="-0.004cm" fo:font-size="10pt" style:font-size-asian="10pt"/>
    </style:style>
    <style:style style:name="T148_21" style:family="text">
      <style:text-properties fo:font-size="10pt" style:font-size-asian="10pt"/>
    </style:style>
    <style:style style:name="T148_22" style:family="text">
      <style:text-properties fo:letter-spacing="-0.009cm" fo:font-size="10pt" style:font-size-asian="10pt"/>
    </style:style>
    <style:style style:name="T148_23" style:family="text">
      <style:text-properties fo:font-size="10pt" style:font-size-asian="10pt"/>
    </style:style>
    <style:style style:name="T148_24" style:family="text">
      <style:text-properties fo:letter-spacing="-0.009cm" fo:font-size="10pt" style:font-size-asian="10pt"/>
    </style:style>
    <style:style style:name="T148_25" style:family="text">
      <style:text-properties fo:font-size="10pt" style:font-size-asian="10pt"/>
    </style:style>
    <style:style style:name="T148_26" style:family="text">
      <style:text-properties fo:letter-spacing="-0.009cm" fo:font-size="10pt" style:font-size-asian="10pt"/>
    </style:style>
    <style:style style:name="T148_27" style:family="text">
      <style:text-properties fo:font-size="10pt" style:font-size-asian="10pt"/>
    </style:style>
    <style:style style:name="T148_28" style:family="text">
      <style:text-properties fo:letter-spacing="-0.011cm" fo:font-size="10pt" style:font-size-asian="10pt"/>
    </style:style>
    <style:style style:name="T148_29" style:family="text">
      <style:text-properties fo:font-size="10pt" style:font-size-asian="10pt"/>
    </style:style>
    <style:style style:name="T148_30" style:family="text">
      <style:text-properties fo:letter-spacing="-0.007cm" fo:font-size="10pt" style:font-size-asian="10pt"/>
    </style:style>
    <style:style style:name="T148_31" style:family="text">
      <style:text-properties fo:font-size="10pt" style:font-size-asian="10pt"/>
    </style:style>
    <style:style style:name="T148_32" style:family="text">
      <style:text-properties fo:letter-spacing="-0.009cm" fo:font-size="10pt" style:font-size-asian="10pt"/>
    </style:style>
    <style:style style:name="T148_33" style:family="text">
      <style:text-properties fo:font-size="10pt" style:font-size-asian="10pt"/>
    </style:style>
    <style:style style:name="T148_34" style:family="text">
      <style:text-properties fo:letter-spacing="-0.007cm" fo:font-size="10pt" style:font-size-asian="10pt"/>
    </style:style>
    <style:style style:name="T148_35" style:family="text">
      <style:text-properties fo:font-size="10pt" style:font-size-asian="10pt"/>
    </style:style>
    <style:style style:name="T148_36" style:family="text">
      <style:text-properties fo:letter-spacing="-0.007cm" fo:font-size="10pt" style:font-size-asian="10pt"/>
    </style:style>
    <style:style style:name="T148_37" style:family="text">
      <style:text-properties fo:font-size="10pt" style:font-size-asian="10pt"/>
    </style:style>
    <style:style style:name="T148_38" style:family="text">
      <style:text-properties fo:letter-spacing="-0.007cm" fo:font-size="10pt" style:font-size-asian="10pt"/>
    </style:style>
    <style:style style:name="T148_39" style:family="text">
      <style:text-properties fo:font-size="10pt" style:font-size-asian="10pt"/>
    </style:style>
    <style:style style:name="T148_40" style:family="text">
      <style:text-properties fo:letter-spacing="-0.009cm" fo:font-size="10pt" style:font-size-asian="10pt"/>
    </style:style>
    <style:style style:name="T148_41" style:family="text">
      <style:text-properties fo:font-size="10pt" style:font-size-asian="10pt"/>
    </style:style>
    <style:style style:name="T148_42" style:family="text">
      <style:text-properties fo:letter-spacing="-0.007cm" fo:font-size="10pt" style:font-size-asian="10pt"/>
    </style:style>
    <style:style style:name="T148_43" style:family="text">
      <style:text-properties fo:font-size="10pt" style:font-size-asian="10pt"/>
    </style:style>
    <style:style style:name="T148_44" style:family="text">
      <style:text-properties fo:letter-spacing="-0.009cm" fo:font-size="10pt" style:font-size-asian="10pt"/>
    </style:style>
    <style:style style:name="T148_45" style:family="text">
      <style:text-properties fo:font-size="10pt" style:font-size-asian="10pt"/>
    </style:style>
    <style:style style:name="T148_46" style:family="text">
      <style:text-properties fo:letter-spacing="-0.007cm" fo:font-size="10pt" style:font-size-asian="10pt"/>
    </style:style>
    <style:style style:name="T148_47" style:family="text">
      <style:text-properties fo:font-size="10pt" style:font-size-asian="10pt"/>
    </style:style>
    <style:style style:name="P149" style:family="paragraph" style:parent-style-name="Body_20_Text"/>
    <style:style style:name="P150" style:family="paragraph" style:parent-style-name="List_20_Paragraph">
      <style:paragraph-properties fo:text-indent="0cm" fo:margin-left="0.499cm" fo:margin-right="1.436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50_1" style:family="text">
      <style:text-properties fo:font-size="10pt" style:font-size-asian="10pt"/>
    </style:style>
    <style:style style:name="T150_2" style:family="text">
      <style:text-properties fo:letter-spacing="-0.005cm" fo:font-size="10pt" style:font-size-asian="10pt"/>
    </style:style>
    <style:style style:name="T150_3" style:family="text">
      <style:text-properties fo:font-size="10pt" style:font-size-asian="10pt"/>
    </style:style>
    <style:style style:name="T150_4" style:family="text">
      <style:text-properties fo:letter-spacing="-0.005cm" fo:font-size="10pt" style:font-size-asian="10pt"/>
    </style:style>
    <style:style style:name="T150_5" style:family="text">
      <style:text-properties fo:font-size="10pt" style:font-size-asian="10pt"/>
    </style:style>
    <style:style style:name="T150_6" style:family="text">
      <style:text-properties fo:letter-spacing="-0.007cm" fo:font-size="10pt" style:font-size-asian="10pt"/>
    </style:style>
    <style:style style:name="T150_7" style:family="text">
      <style:text-properties fo:font-size="10pt" style:font-size-asian="10pt"/>
    </style:style>
    <style:style style:name="T150_8" style:family="text">
      <style:text-properties fo:letter-spacing="-0.005cm" fo:font-size="10pt" style:font-size-asian="10pt"/>
    </style:style>
    <style:style style:name="T150_9" style:family="text">
      <style:text-properties fo:font-size="10pt" style:font-size-asian="10pt"/>
    </style:style>
    <style:style style:name="T150_10" style:family="text">
      <style:text-properties fo:letter-spacing="-0.007cm" fo:font-size="10pt" style:font-size-asian="10pt"/>
    </style:style>
    <style:style style:name="T150_11" style:family="text">
      <style:text-properties fo:font-size="10pt" style:font-size-asian="10pt"/>
    </style:style>
    <style:style style:name="T150_12" style:family="text">
      <style:text-properties fo:letter-spacing="-0.005cm" fo:font-size="10pt" style:font-size-asian="10pt"/>
    </style:style>
    <style:style style:name="T150_13" style:family="text">
      <style:text-properties fo:font-size="10pt" style:font-size-asian="10pt"/>
    </style:style>
    <style:style style:name="T150_14" style:family="text">
      <style:text-properties fo:letter-spacing="-0.005cm" fo:font-size="10pt" style:font-size-asian="10pt"/>
    </style:style>
    <style:style style:name="T150_15" style:family="text">
      <style:text-properties fo:font-size="10pt" style:font-size-asian="10pt"/>
    </style:style>
    <style:style style:name="T150_16" style:family="text">
      <style:text-properties fo:letter-spacing="-0.005cm" fo:font-size="10pt" style:font-size-asian="10pt"/>
    </style:style>
    <style:style style:name="T150_17" style:family="text">
      <style:text-properties fo:font-size="10pt" style:font-size-asian="10pt"/>
    </style:style>
    <style:style style:name="T150_18" style:family="text">
      <style:text-properties fo:letter-spacing="-0.002cm" fo:font-size="10pt" style:font-size-asian="10pt"/>
    </style:style>
    <style:style style:name="T150_19" style:family="text">
      <style:text-properties fo:font-size="10pt" style:font-size-asian="10pt"/>
    </style:style>
    <style:style style:name="T150_20" style:family="text">
      <style:text-properties fo:letter-spacing="-0.005cm" fo:font-size="10pt" style:font-size-asian="10pt"/>
    </style:style>
    <style:style style:name="T150_21" style:family="text">
      <style:text-properties fo:font-size="10pt" style:font-size-asian="10pt"/>
    </style:style>
    <style:style style:name="T150_22" style:family="text">
      <style:text-properties fo:letter-spacing="-0.007cm" fo:font-size="10pt" style:font-size-asian="10pt"/>
    </style:style>
    <style:style style:name="T150_23" style:family="text">
      <style:text-properties fo:font-size="10pt" style:font-size-asian="10pt"/>
    </style:style>
    <style:style style:name="T150_24" style:family="text">
      <style:text-properties fo:letter-spacing="-0.004cm" fo:font-size="10pt" style:font-size-asian="10pt"/>
    </style:style>
    <style:style style:name="T150_25" style:family="text">
      <style:text-properties fo:font-size="10pt" style:font-size-asian="10pt"/>
    </style:style>
    <style:style style:name="T150_26" style:family="text">
      <style:text-properties fo:letter-spacing="-0.007cm" fo:font-size="10pt" style:font-size-asian="10pt"/>
    </style:style>
    <style:style style:name="T150_27" style:family="text">
      <style:text-properties fo:font-size="10pt" style:font-size-asian="10pt"/>
    </style:style>
    <style:style style:name="T150_28" style:family="text">
      <style:text-properties fo:letter-spacing="-0.007cm" fo:font-size="10pt" style:font-size-asian="10pt"/>
    </style:style>
    <style:style style:name="T150_29" style:family="text">
      <style:text-properties fo:font-size="10pt" style:font-size-asian="10pt"/>
    </style:style>
    <style:style style:name="T150_30" style:family="text">
      <style:text-properties fo:letter-spacing="-0.004cm" fo:font-size="10pt" style:font-size-asian="10pt"/>
    </style:style>
    <style:style style:name="T150_31" style:family="text">
      <style:text-properties fo:font-size="10pt" style:font-size-asian="10pt"/>
    </style:style>
    <style:style style:name="T150_32" style:family="text">
      <style:text-properties fo:letter-spacing="-0.009cm" fo:font-size="10pt" style:font-size-asian="10pt"/>
    </style:style>
    <style:style style:name="T150_33" style:family="text">
      <style:text-properties fo:font-size="10pt" style:font-size-asian="10pt"/>
    </style:style>
    <style:style style:name="T150_34" style:family="text">
      <style:text-properties fo:letter-spacing="-0.004cm" fo:font-size="10pt" style:font-size-asian="10pt"/>
    </style:style>
    <style:style style:name="T150_35" style:family="text">
      <style:text-properties fo:font-size="10pt" style:font-size-asian="10pt"/>
    </style:style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><text:span text:style-name="T6_1">APPENDIX</text:span><text:span text:style-name="T6_2"><text:s/></text:span><text:span text:style-name="T6_3">1<text:s/></text:span><text:span text:style-name="T6_4">FORM</text:span><text:span text:style-name="T6_5"><text:s/></text:span><text:span text:style-name="T6_6">OF</text:span></text:p>
        <text:p text:style-name="P7"><text:span text:style-name="T7_1">CONTRIBUTION</text:span><text:span text:style-name="T7_2"><text:s/></text:span><text:span text:style-name="T7_3">ARRANGEMENT</text:span></text:p>
      </text:section>
      <text:section text:style-name="S2" text:name="S2">
        <text:p text:style-name="P8"><text:span text:style-name="T8_1">27/03/2024</text:span></text:p>
        <text:p text:style-name="P9"/>
        <text:p text:style-name="P10"><text:span text:style-name="T10_1">Dear</text:span><text:span text:style-name="T10_2"><text:s/>Peter,</text:span></text:p>
        <text:p text:style-name="P11"/>
        <text:list text:style-name="LS5" xml:id="list0">
          <text:list-item>
            <text:p text:style-name="P12"><text:span text:style-name="T12_1">I<text:s/>am<text:s/>pleased<text:s/>to<text:s/>inform<text:s/>you<text:s/>of<text:s/>the<text:s/>intention<text:s/>of<text:s/>the<text:s/>United<text:s/>Kingdom<text:s/>of<text:s/>Great<text:s/>Britain<text:s/>and<text:s/>Northern</text:span><text:span text:style-name="T12_2"><text:s/></text:span><text:span text:style-name="T12_3">Ireland</text:span><text:span text:style-name="T12_4"><text:s/></text:span><text:span text:style-name="T12_5">(“</text:span><text:span text:style-name="T12_6">the</text:span><text:span text:style-name="T12_7"><text:s/></text:span><text:span text:style-name="T12_8">United</text:span><text:span text:style-name="T12_9"><text:s/></text:span><text:span text:style-name="T12_10">Kingdom</text:span><text:span text:style-name="T12_11">”)</text:span><text:span text:style-name="T12_12"><text:s/></text:span><text:span text:style-name="T12_13">to</text:span><text:span text:style-name="T12_14"><text:s/></text:span><text:span text:style-name="T12_15">make</text:span><text:span text:style-name="T12_16"><text:s/></text:span><text:span text:style-name="T12_17">available</text:span><text:span text:style-name="T12_18"><text:s/></text:span><text:span text:style-name="T12_19">to</text:span><text:span text:style-name="T12_20"><text:s/></text:span><text:span text:style-name="T12_21">the</text:span><text:span text:style-name="T12_22"><text:s/></text:span><text:span text:style-name="T12_23">United</text:span><text:span text:style-name="T12_24"><text:s/></text:span><text:span text:style-name="T12_25">Nations</text:span><text:span text:style-name="T12_26"><text:s/></text:span><text:span text:style-name="T12_27">Children’s<text:s/>Fund<text:s/>(“</text:span><text:span text:style-name="T12_28">UNICEF</text:span><text:span text:style-name="T12_29">”)<text:s/>a<text:s/>contribution<text:s/>as<text:s/>follows<text:s/>below<text:s/>(the<text:s/>“</text:span><text:span text:style-name="T12_30">Contribution</text:span><text:span text:style-name="T12_31">”):</text:span></text:p>
          </text:list-item>
        </text:list>
        <text:p text:style-name="P13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row table:style-name="Row1">
            <table:table-cell table:style-name="Cell1">
              <text:p text:style-name="P14"><text:span text:style-name="T14_1">(a)</text:span><text:span text:style-name="T14_2"><text:s/></text:span><text:span text:style-name="T14_3">Programme/Project<text:s/></text:span><text:span text:style-name="T14_4">Name:</text:span></text:p>
            </table:table-cell>
            <table:table-cell table:style-name="Cell2" table:number-columns-spanned="6">
              <text:p text:style-name="P15"><text:span text:style-name="T15_1">Multisectoral<text:s/>health,<text:s/>nutrition,<text:s/>WASH<text:s/>and<text:s/>child<text:s/>protection<text:s/>interventions<text:s/>to<text:s/>optimize<text:s/>health<text:s/>and<text:s/>nutrition<text:s/>outcomes<text:s/>for<text:s/>mothers<text:s/>and<text:s/>children<text:s/>in<text:s/>Yemen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3">
              <text:p text:style-name="P16"><text:span text:style-name="T16_1">(b)</text:span><text:span text:style-name="T16_2"><text:s/></text:span><text:span text:style-name="T16_3">Start/End</text:span><text:span text:style-name="T16_4"><text:s/></text:span><text:span text:style-name="T16_5">Dates:</text:span></text:p>
            </table:table-cell>
            <table:table-cell table:style-name="Cell4" table:number-columns-spanned="6">
              <text:p text:style-name="P17"><text:span text:style-name="T17_1">01</text:span><text:span text:style-name="T17_2"><text:s/></text:span><text:span text:style-name="T17_3">April</text:span><text:span text:style-name="T17_4"><text:s/></text:span><text:span text:style-name="T17_5">2024</text:span><text:span text:style-name="T17_6"><text:s/></text:span><text:span text:style-name="T17_7">–</text:span><text:span text:style-name="T17_8"><text:s/></text:span><text:span text:style-name="T17_9">31</text:span><text:span text:style-name="T17_10"><text:s/></text:span><text:span text:style-name="T17_11">March</text:span><text:span text:style-name="T17_12"><text:s/></text:span><text:span text:style-name="T17_13">2025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5">
              <text:p text:style-name="P18"><text:span text:style-name="T18_1">(c)</text:span><text:span text:style-name="T18_2"><text:s/></text:span><text:span text:style-name="T18_3">UN[</text:span><text:span text:style-name="T18_4"><text:s/></text:span><text:span text:style-name="T18_5">]</text:span><text:span text:style-name="T18_6"><text:s/></text:span><text:span text:style-name="T18_7">Programme/Project<text:s/></text:span><text:span text:style-name="T18_8">No.:</text:span></text:p>
            </table:table-cell>
            <table:table-cell table:style-name="Cell6" table:number-columns-spanned="6">
              <text:p text:style-name="P19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7">
              <text:p text:style-name="P20"><text:span text:style-name="T20_1">(d)</text:span><text:span text:style-name="T20_2"><text:s/></text:span><text:span text:style-name="T20_3">FCDO</text:span><text:span text:style-name="T20_4"><text:s/></text:span><text:span text:style-name="T20_5">Programme/Project<text:s/></text:span><text:span text:style-name="T20_6">No.:</text:span></text:p>
            </table:table-cell>
            <table:table-cell table:style-name="Cell8" table:number-columns-spanned="6">
              <text:p text:style-name="P21"><text:span text:style-name="T21_1">301140-</text:span><text:span text:style-name="T21_2">404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9">
              <text:p text:style-name="P22"><text:span text:style-name="T22_1">(e)<text:s/>Contribution<text:s/></text:span><text:span text:style-name="T22_2">Currency/Amount:</text:span></text:p>
            </table:table-cell>
            <table:table-cell table:style-name="Cell10" table:number-columns-spanned="6">
              <text:p text:style-name="P23"><text:span text:style-name="T23_1">GBP</text:span><text:span text:style-name="T23_2"><text:s/></text:span><text:span text:style-name="T23_3">25,000,000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1">
              <text:p text:style-name="P24"><text:span text:style-name="T24_1">(f)</text:span><text:span text:style-name="T24_2"><text:s/></text:span><text:span text:style-name="T24_3">Recovery</text:span><text:span text:style-name="T24_4"><text:s/></text:span><text:span text:style-name="T24_5">Rate</text:span><text:span text:style-name="T24_6"><text:s/></text:span><text:span text:style-name="T24_7">for</text:span><text:span text:style-name="T24_8"><text:s/></text:span><text:span text:style-name="T24_9">Indirect<text:s/></text:span><text:span text:style-name="T24_10">Costs:</text:span></text:p>
              <text:p text:style-name="P25"><text:span text:style-name="T25_1">(</text:span><text:span text:style-name="T25_2">section</text:span><text:span text:style-name="T25_3"><text:s/>2,<text:s/>para.<text:s/>17(a)<text:s/>of<text:s/>Framework</text:span><text:span text:style-name="T25_4"><text:s/></text:span><text:span text:style-name="T25_5">Arrangement)</text:span></text:p>
            </table:table-cell>
            <table:table-cell table:style-name="Cell12" table:number-columns-spanned="6">
              <text:p text:style-name="P26"><text:span text:style-name="T26_1">8%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3" table:number-rows-spanned="4">
              <text:p text:style-name="P27"><text:span text:style-name="T27_1">(g)Contribution</text:span><text:span text:style-name="T27_2"><text:s/></text:span><text:span text:style-name="T27_3">Disbursement<text:s/></text:span><text:span text:style-name="T27_4">Schedule:</text:span></text:p>
              <text:p text:style-name="P28"><text:span text:style-name="T28_1">(</text:span><text:span text:style-name="T28_2">section</text:span><text:span text:style-name="T28_3"><text:s/>2,<text:s/>para.<text:s/>18<text:s/>of<text:s/>Framework</text:span><text:span text:style-name="T28_4"><text:s/></text:span><text:span text:style-name="T28_5">Arrangement)</text:span></text:p>
            </table:table-cell>
            <table:table-cell table:style-name="Cell14" table:number-columns-spanned="6">
              <text:list text:style-name="LS4" xml:id="list1">
                <text:list-item>
                  <text:p text:style-name="P29"><text:span text:style-name="T29_1">The</text:span><text:span text:style-name="T29_2"><text:s/></text:span><text:span text:style-name="T29_3">Contribution</text:span><text:span text:style-name="T29_4"><text:s/></text:span><text:span text:style-name="T29_5">will</text:span><text:span text:style-name="T29_6"><text:s/></text:span><text:span text:style-name="T29_7">be</text:span><text:span text:style-name="T29_8"><text:s/></text:span><text:span text:style-name="T29_9">transferred</text:span><text:span text:style-name="T29_10"><text:s/></text:span><text:span text:style-name="T29_11">in</text:span><text:span text:style-name="T29_12"><text:s/></text:span><text:span text:style-name="T29_13">full</text:span></text:p>
                </text:list-item>
              </text:list>
              <text:p text:style-name="P30"><text:span text:style-name="T30_1">☒</text:span><text:span text:style-name="T30_2"><text:s/></text:span><text:span text:style-name="T30_3">The</text:span><text:span text:style-name="T30_4"><text:s/></text:span><text:span text:style-name="T30_5">Contribution</text:span><text:span text:style-name="T30_6"><text:s/></text:span><text:span text:style-name="T30_7">will</text:span><text:span text:style-name="T30_8"><text:s/></text:span><text:span text:style-name="T30_9">be</text:span><text:span text:style-name="T30_10"><text:s/></text:span><text:span text:style-name="T30_11">transferred</text:span><text:span text:style-name="T30_12"><text:s/></text:span><text:span text:style-name="T30_13">in</text:span><text:span text:style-name="T30_14"><text:s/></text:span><text:span text:style-name="T30_15">accordance<text:s/>with<text:s/>the<text:s/>following<text:s/>schedule: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covered-table-cell table:style-name="Cell15">
              <text:p text:style-name="P31"/>
            </table:covered-table-cell>
            <table:table-cell table:style-name="Cell16" table:number-rows-spanned="3">
              <text:p text:style-name="P32"/>
            </table:table-cell>
            <table:table-cell table:style-name="Cell17">
              <text:p text:style-name="P33"/>
            </table:table-cell>
            <table:table-cell table:style-name="Cell18">
              <text:p text:style-name="P34"><text:span text:style-name="T34_1">Payment<text:s/></text:span><text:span text:style-name="T34_2">due</text:span><text:span text:style-name="T34_3"><text:s/></text:span><text:span text:style-name="T34_4">date</text:span></text:p>
            </table:table-cell>
            <table:table-cell table:style-name="Cell19">
              <text:p text:style-name="P35"><text:span text:style-name="T35_1">GBP</text:span></text:p>
              <text:p text:style-name="P36"><text:span text:style-name="T36_1">Amount</text:span></text:p>
            </table:table-cell>
            <table:table-cell table:style-name="Cell20">
              <text:p text:style-name="P37"><text:span text:style-name="T37_1">Including<text:s/></text:span><text:span text:style-name="T37_2">Levy</text:span><text:span text:style-name="T37_3"><text:s/></text:span><text:span text:style-name="T37_4">1%</text:span></text:p>
            </table:table-cell>
            <table:table-cell table:style-name="Cell21">
              <text:p text:style-name="P38"/>
            </table:table-cell>
          </table:table-row>
          <table:table-row table:style-name="Row9">
            <table:covered-table-cell table:style-name="Cell22">
              <text:p text:style-name="P39"/>
            </table:covered-table-cell>
            <table:covered-table-cell table:style-name="Cell23">
              <text:p text:style-name="P40"/>
            </table:covered-table-cell>
            <table:table-cell table:style-name="Cell24">
              <text:p text:style-name="P41"><text:span text:style-name="T41_1">1.</text:span></text:p>
            </table:table-cell>
            <table:table-cell table:style-name="Cell25">
              <text:p text:style-name="P42"><text:span text:style-name="T42_1">30/04/2024</text:span></text:p>
            </table:table-cell>
            <table:table-cell table:style-name="Cell26">
              <text:p text:style-name="P43"><text:span text:style-name="T43_1">15,000,000</text:span></text:p>
            </table:table-cell>
            <table:table-cell table:style-name="Cell27">
              <text:p text:style-name="P44"/>
            </table:table-cell>
            <table:table-cell table:style-name="Cell28">
              <text:p text:style-name="P45"/>
            </table:table-cell>
          </table:table-row>
          <table:table-row table:style-name="Row10">
            <table:covered-table-cell table:style-name="Cell29">
              <text:p text:style-name="P46"/>
            </table:covered-table-cell>
            <table:covered-table-cell table:style-name="Cell30">
              <text:p text:style-name="P47"/>
            </table:covered-table-cell>
            <table:table-cell table:style-name="Cell31">
              <text:p text:style-name="P48"><text:span text:style-name="T48_1">2.</text:span></text:p>
            </table:table-cell>
            <table:table-cell table:style-name="Cell32">
              <text:p text:style-name="P49"><text:span text:style-name="T49_1">31/08/2024</text:span></text:p>
            </table:table-cell>
            <table:table-cell table:style-name="Cell33">
              <text:p text:style-name="P50"><text:span text:style-name="T50_1">10,000,000</text:span></text:p>
            </table:table-cell>
            <table:table-cell table:style-name="Cell34">
              <text:p text:style-name="P51"/>
            </table:table-cell>
            <table:table-cell table:style-name="Cell35">
              <text:p text:style-name="P52"/>
            </table:table-cell>
          </table:table-row>
          <table:table-row table:style-name="Row11">
            <table:table-cell table:style-name="Cell36">
              <text:p text:style-name="P53"><text:span text:style-name="T53_1">(h)</text:span><text:span text:style-name="T53_2"><text:s/></text:span><text:span text:style-name="T53_3">Electronic</text:span><text:span text:style-name="T53_4"><text:s/></text:span><text:span text:style-name="T53_5">Remittance<text:s/>Advice<text:s/>to<text:s/>be<text:s/>sent<text:s/>to:<text:s/>(section<text:s/>2,<text:s/>para.<text:s/>7<text:s/>of</text:span></text:p>
              <text:p text:style-name="P54"><text:span text:style-name="T54_1">Framework</text:span><text:span text:style-name="T54_2"><text:s/></text:span><text:span text:style-name="T54_3">Arrangement)</text:span></text:p>
            </table:table-cell>
            <table:table-cell table:style-name="Cell37" table:number-columns-spanned="6">
              <text:p text:style-name="P55"><text:span text:style-name="T55_1"><text:a xlink:type="simple" xlink:href="mailto:gssccashier@unicef.org"><text:span text:style-name="T55_2">gssccashier@unicef.org</text:span></text:a></text:span><text:span text:style-name="T55_3"><text:s/></text:span><text:span text:style-name="T55_4"><text:a xlink:type="simple" xlink:href="mailto:tnyhq-dfam@unicef.org"><text:span text:style-name="T55_5">tnyhq-dfam@unicef.org</text:span></text:a></text:span><text:span text:style-name="T55_6">;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56"/>
        <text:p text:style-name="P57"/>
        <text:list text:style-name="LS5" xml:id="list2" text:continue-list="list0">
          <text:list-item>
            <text:p text:style-name="P58"><text:span text:style-name="T58_1">I</text:span><text:span text:style-name="T58_2"><text:s/></text:span><text:span text:style-name="T58_3">propose</text:span><text:span text:style-name="T58_4"><text:s/></text:span><text:span text:style-name="T58_5">that</text:span><text:span text:style-name="T58_6"><text:s/></text:span><text:span text:style-name="T58_7">this</text:span><text:span text:style-name="T58_8"><text:s/></text:span><text:span text:style-name="T58_9">letter</text:span><text:span text:style-name="T58_10"><text:s/></text:span><text:span text:style-name="T58_11">together</text:span><text:span text:style-name="T58_12"><text:s/></text:span><text:span text:style-name="T58_13">with</text:span><text:span text:style-name="T58_14"><text:s/></text:span><text:span text:style-name="T58_15">your</text:span><text:span text:style-name="T58_16"><text:s/></text:span><text:span text:style-name="T58_17">confirmation</text:span><text:span text:style-name="T58_18"><text:s/></text:span><text:span text:style-name="T58_19">by</text:span><text:span text:style-name="T58_20"><text:s/></text:span><text:span text:style-name="T58_21">signature,</text:span><text:span text:style-name="T58_22"><text:s/></text:span><text:span text:style-name="T58_23">below,</text:span><text:span text:style-name="T58_24"><text:s/></text:span><text:span text:style-name="T58_25">that</text:span><text:span text:style-name="T58_26"><text:s/></text:span><text:span text:style-name="T58_27">its</text:span><text:span text:style-name="T58_28"><text:s/></text:span><text:span text:style-name="T58_29">terms<text:s/>are<text:s/>acceptable<text:s/>to<text:s/>UNICEF,<text:s/>shall<text:s/>constitute<text:s/>a<text:s/>Contribution<text:s/>Arrangement<text:s/>between<text:s/>the<text:s/>United</text:span><text:span text:style-name="T58_30"><text:s/></text:span><text:span text:style-name="T58_31">Kingdom</text:span><text:span text:style-name="T58_32"><text:s/></text:span><text:span text:style-name="T58_33">and</text:span><text:span text:style-name="T58_34"><text:s/></text:span><text:span text:style-name="T58_35">UNICEF</text:span><text:span text:style-name="T58_36"><text:s/></text:span><text:span text:style-name="T58_37">(the</text:span><text:span text:style-name="T58_38"><text:s/></text:span><text:span text:style-name="T58_39">“</text:span><text:span text:style-name="T58_40">Participants</text:span><text:span text:style-name="T58_41">”</text:span><text:span text:style-name="T58_42"><text:s/></text:span><text:span text:style-name="T58_43">and</text:span><text:span text:style-name="T58_44"><text:s/></text:span><text:span text:style-name="T58_45">each</text:span><text:span text:style-name="T58_46"><text:s/></text:span><text:span text:style-name="T58_47">separately</text:span><text:span text:style-name="T58_48"><text:s/></text:span><text:span text:style-name="T58_49">a</text:span><text:span text:style-name="T58_50"><text:s/></text:span><text:span text:style-name="T58_51">“</text:span><text:span text:style-name="T58_52">Participant</text:span><text:span text:style-name="T58_53">”)</text:span><text:span text:style-name="T58_54"><text:s/></text:span><text:span text:style-name="T58_55">with<text:s/>respect<text:s/>to<text:s/>the<text:s/>Contribution,<text:s/>which<text:s/>shall<text:s/>enter<text:s/>into<text:s/>force<text:s/>on<text:s/>the<text:s/>date<text:s/>of<text:s/>your<text:s/>confirmation<text:s/>on<text:s/>behalf<text:s/>of<text:s/>UNICEF.</text:span></text:p>
          </text:list-item>
        </text:list>
        <text:p text:style-name="P59"/>
        <text:list text:style-name="LS5" xml:id="list3" text:continue-list="list0">
          <text:list-item>
            <text:p text:style-name="P60"><text:span text:style-name="T60_1">The</text:span><text:span text:style-name="T60_2"><text:s/></text:span><text:span text:style-name="T60_3">Contribution</text:span><text:span text:style-name="T60_4"><text:s/></text:span><text:span text:style-name="T60_5">will</text:span><text:span text:style-name="T60_6"><text:s/></text:span><text:span text:style-name="T60_7">be</text:span><text:span text:style-name="T60_8"><text:s/></text:span><text:span text:style-name="T60_9">used</text:span><text:span text:style-name="T60_10"><text:s/></text:span><text:span text:style-name="T60_11">exclusively</text:span><text:span text:style-name="T60_12"><text:s/></text:span><text:span text:style-name="T60_13">for</text:span><text:span text:style-name="T60_14"><text:s/></text:span><text:span text:style-name="T60_15">the</text:span><text:span text:style-name="T60_16"><text:s/></text:span><text:span text:style-name="T60_17">purposes</text:span><text:span text:style-name="T60_18"><text:s/></text:span><text:span text:style-name="T60_19">of</text:span><text:span text:style-name="T60_20"><text:s/></text:span><text:span text:style-name="T60_21">the</text:span><text:span text:style-name="T60_22"><text:s/></text:span><text:span text:style-name="T60_23">programme</text:span><text:span text:style-name="T60_24"><text:s/></text:span><text:span text:style-name="T60_25">or</text:span><text:span text:style-name="T60_26"><text:s/></text:span><text:span text:style-name="T60_27">project</text:span><text:span text:style-name="T60_28"><text:s/></text:span><text:span text:style-name="T60_29">as<text:s/>indicated<text:s/>in<text:s/>paragraph<text:s/>1(a)<text:s/>above,<text:s/>and<text:s/>as<text:s/>laid<text:s/>out<text:s/>in<text:s/>the<text:s/>relevant<text:s/>project<text:s/>document</text:span><text:span text:style-name="T60_30">.</text:span></text:p>
          </text:list-item>
        </text:list>
      </text:section>
      <text:section text:style-name="S3" text:name="S3">
        <text:list text:style-name="LS5" xml:id="list4" text:continue-list="list0">
          <text:list-item>
            <text:p text:style-name="P61"><text:span text:style-name="T61_1">The<text:s/>Contribution<text:s/>will<text:s/>be<text:s/>disbursed<text:s/>to<text:s/>subject<text:s/>to<text:s/>a<text:s/>disbursement<text:s/>schedule<text:s/>in<text:s/>accordance<text:s/>with<text:s/>paragraph<text:s/>1(g)<text:s/>above.<text:s/>UNICEF<text:s/>will<text:s/>submit<text:s/>a<text:s/>payment<text:s/>request<text:s/>to<text:s/>FCDO<text:s/>for<text:s/>each<text:s/>scheduled<text:s/>disbursement.<text:s/>Each<text:s/>payment<text:s/>request<text:s/>submitted<text:s/>in<text:s/>accordance<text:s/>with<text:s/>this<text:s/>paragraph<text:s/>should<text:s/>include<text:s/>the<text:s/>following<text:s/>information:</text:span></text:p>
          </text:list-item>
        </text:list>
        <text:p text:style-name="P62"/>
        <text:list text:style-name="LS5" xml:id="list5" text:continue-list="list0">
          <text:list-item>
            <text:list>
              <text:list-item>
                <text:p text:style-name="P63"><text:span text:style-name="T63_1">All<text:s/>amounts<text:s/>received<text:s/>under<text:s/>previous<text:s/>disbursements<text:s/>in<text:s/>accordance<text:s/>with<text:s/>this<text:s/>Contribution<text:s/>Arrangement<text:s/>(in<text:s/>UK<text:s/>Pounds<text:s/>sterling<text:s/>and<text:s/>the<text:s/>equivalent<text:s/>amounts<text:s/>in<text:s/>US<text:s/></text:span><text:span text:style-name="T63_2">Dollars);</text:span></text:p>
              </text:list-item>
            </text:list>
          </text:list-item>
        </text:list>
        <text:p text:style-name="P64"/>
        <text:list text:style-name="LS5" xml:id="list6" text:continue-list="list0">
          <text:list-item>
            <text:list>
              <text:list-item>
                <text:p text:style-name="P65"><text:span text:style-name="T65_1">Expenditures<text:s/>against<text:s/>previous<text:s/>disbursements<text:s/>and<text:s/></text:span><text:span text:style-name="T65_2">unutilised</text:span><text:span text:style-name="T65_3"><text:s/>amounts<text:s/>remaining,<text:s/>if<text:s/>any<text:s/>(in<text:s/>US<text:s/>Dollars);<text:s/>and</text:span></text:p>
              </text:list-item>
              <text:list-item>
                <text:p text:style-name="P66"><text:span text:style-name="T66_1">The</text:span><text:span text:style-name="T66_2"><text:s/></text:span><text:span text:style-name="T66_3">amount</text:span><text:span text:style-name="T66_4"><text:s/></text:span><text:span text:style-name="T66_5">requested</text:span><text:span text:style-name="T66_6"><text:s/></text:span><text:span text:style-name="T66_7">for</text:span><text:span text:style-name="T66_8"><text:s/></text:span><text:span text:style-name="T66_9">further</text:span><text:span text:style-name="T66_10"><text:s/></text:span><text:span text:style-name="T66_11">disbursement.</text:span></text:p>
              </text:list-item>
            </text:list>
          </text:list-item>
        </text:list>
        <text:p text:style-name="P67"/>
        <text:p text:style-name="P68"><text:span text:style-name="T68_1">In</text:span><text:span text:style-name="T68_2"><text:s/></text:span><text:span text:style-name="T68_3">the</text:span><text:span text:style-name="T68_4"><text:s/></text:span><text:span text:style-name="T68_5">event</text:span><text:span text:style-name="T68_6"><text:s/></text:span><text:span text:style-name="T68_7">that</text:span><text:span text:style-name="T68_8"><text:s/>the</text:span><text:span text:style-name="T68_9"><text:s/></text:span><text:span text:style-name="T68_10">Contribution</text:span><text:span text:style-name="T68_11"><text:s/></text:span><text:span text:style-name="T68_12">will</text:span><text:span text:style-name="T68_13"><text:s/></text:span><text:span text:style-name="T68_14">be</text:span><text:span text:style-name="T68_15"><text:s/></text:span><text:span text:style-name="T68_16">disbursed<text:s/>subject</text:span><text:span text:style-name="T68_17"><text:s/></text:span><text:span text:style-name="T68_18">to</text:span><text:span text:style-name="T68_19"><text:s/></text:span><text:span text:style-name="T68_20">a</text:span><text:span text:style-name="T68_21"><text:s/></text:span><text:span text:style-name="T68_22">disbursement</text:span><text:span text:style-name="T68_23"><text:s/></text:span><text:span text:style-name="T68_24">schedule</text:span><text:span text:style-name="T68_25"><text:s/></text:span><text:span text:style-name="T68_26">in<text:s/>accordance</text:span><text:span text:style-name="T68_27"><text:s/></text:span><text:span text:style-name="T68_28">with</text:span><text:span text:style-name="T68_29"><text:s/></text:span><text:span text:style-name="T68_30">paragraph</text:span><text:span text:style-name="T68_31"><text:s/></text:span><text:span text:style-name="T68_32">1(g)</text:span><text:span text:style-name="T68_33"><text:s/></text:span><text:span text:style-name="T68_34">above,</text:span><text:span text:style-name="T68_35"><text:s/></text:span><text:span text:style-name="T68_36">that</text:span><text:span text:style-name="T68_37"><text:s/></text:span><text:span text:style-name="T68_38">schedule</text:span><text:span text:style-name="T68_39"><text:s/></text:span><text:span text:style-name="T68_40">may</text:span><text:span text:style-name="T68_41"><text:s/></text:span><text:span text:style-name="T68_42">be</text:span><text:span text:style-name="T68_43"><text:s/></text:span><text:span text:style-name="T68_44">amended</text:span><text:span text:style-name="T68_45"><text:s/></text:span><text:span text:style-name="T68_46">by</text:span><text:span text:style-name="T68_47"><text:s/></text:span><text:span text:style-name="T68_48">mutual</text:span><text:span text:style-name="T68_49"><text:s/></text:span><text:span text:style-name="T68_50">consent<text:s/>of<text:s/>FCDO<text:s/>and<text:s/>UNICEF.</text:span></text:p>
        <text:list text:style-name="LS5" xml:id="list8" text:continue-list="list0">
          <text:list-item>
            <text:p text:style-name="P69"><text:span text:style-name="T69_1">This</text:span><text:span text:style-name="T69_2"><text:s/></text:span><text:span text:style-name="T69_3">Contribution</text:span><text:span text:style-name="T69_4"><text:s/></text:span><text:span text:style-name="T69_5">Arrangement</text:span><text:span text:style-name="T69_6"><text:s/></text:span><text:span text:style-name="T69_7">shall</text:span><text:span text:style-name="T69_8"><text:s/></text:span><text:span text:style-name="T69_9">be</text:span><text:span text:style-name="T69_10"><text:s/></text:span><text:span text:style-name="T69_11">an</text:span><text:span text:style-name="T69_12"><text:s/></text:span><text:span text:style-name="T69_13">arrangement</text:span><text:span text:style-name="T69_14"><text:s/></text:span><text:span text:style-name="T69_15">supplementary</text:span><text:span text:style-name="T69_16"><text:s/></text:span><text:span text:style-name="T69_17">to</text:span><text:span text:style-name="T69_18"><text:s/></text:span><text:span text:style-name="T69_19">the</text:span><text:span text:style-name="T69_20"><text:s/></text:span><text:span text:style-name="T69_21">Framework<text:s/>Arrangement<text:s/>concluded<text:s/>between<text:s/>the<text:s/>Participants.<text:s/>The<text:s/>terms<text:s/>of<text:s/>the<text:s/>Framework<text:s/>Arrangement<text:s/>will<text:s/>apply<text:s/>except<text:s/>as<text:s/>otherwise<text:s/>provided<text:s/>herein/in<text:s/>this<text:s/>Contribution<text:s/></text:span><text:span text:style-name="T69_22">Arrangement.</text:span></text:p>
          </text:list-item>
        </text:list>
        <text:p text:style-name="P70"/>
        <text:list text:style-name="LS5" xml:id="list9" text:continue-list="list0">
          <text:list-item>
            <text:p text:style-name="P71"><text:span text:style-name="T71_1">It<text:s/>is<text:s/>expected<text:s/>that<text:s/>the<text:s/>Contribution<text:s/>will<text:s/>be<text:s/>fully<text:s/></text:span><text:span text:style-name="T71_2">utilised</text:span><text:span text:style-name="T71_3"><text:s/>by<text:s/>the<text:s/>End<text:s/>Date<text:s/>as<text:s/>stipulated<text:s/>in<text:s/>paragraph<text:s/>1(b)<text:s/>of<text:s/>this<text:s/>Contribution<text:s/>Arrangement<text:s/>or<text:s/>as<text:s/>soon<text:s/>as<text:s/>practically<text:s/>possible<text:s/>after<text:s/>this<text:s/>date.<text:s/>Commitments<text:s/></text:span><text:span text:style-name="T71_4">entered<text:s/>into</text:span><text:span text:style-name="T71_5"><text:s/>by<text:s/>UNICEF<text:s/>after<text:s/>the<text:s/>End<text:s/>Date<text:s/>will<text:s/>require<text:s/>the<text:s/>prior<text:s/>agreement<text:s/>of<text:s/></text:span><text:span text:style-name="T71_6">FCDO,</text:span><text:span text:style-name="T71_7"><text:s/>to<text:s/>be<text:s/>obtained<text:s/>in<text:s/>accordance<text:s/>with<text:s/>paragraph<text:s/>7,<text:s/>below.</text:span></text:p>
          </text:list-item>
        </text:list>
        <text:p text:style-name="P72"/>
        <text:list text:style-name="LS5" xml:id="list10" text:continue-list="list0">
          <text:list-item>
            <text:p text:style-name="P73"><text:span text:style-name="T73_1">This<text:s/>Contribution<text:s/>Arrangement<text:s/>may<text:s/>be<text:s/>modified<text:s/>by<text:s/>written<text:s/>agreement<text:s/>between<text:s/>the<text:s/></text:span><text:span text:style-name="T73_2">Participants.</text:span></text:p>
          </text:list-item>
        </text:list>
        <text:p text:style-name="P74"/>
        <text:list text:style-name="LS5" xml:id="list11" text:continue-list="list0">
          <text:list-item>
            <text:p text:style-name="P75"><text:span text:style-name="T75_1">This<text:s/>Contribution<text:s/>Arrangement<text:s/>may<text:s/>be<text:s/>terminated<text:s/>by<text:s/>either<text:s/>Participant<text:s/>upon<text:s/>giving<text:s/>not<text:s/>less<text:s/>than<text:s/>three<text:s/>(3)<text:s/></text:span><text:span text:style-name="T75_2">months</text:span><text:span text:style-name="T75_3"><text:s/>written<text:s/>notice<text:s/>to<text:s/>the<text:s/>other<text:s/>Participant.<text:s/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to<text:s/>conclude</text:span><text:span text:style-name="T75_4"><text:s/></text:span><text:span text:style-name="T75_5">the</text:span><text:span text:style-name="T75_6"><text:s/></text:span><text:span text:style-name="T75_7">implementation</text:span><text:span text:style-name="T75_8"><text:s/></text:span><text:span text:style-name="T75_9">of</text:span><text:span text:style-name="T75_10"><text:s/></text:span><text:span text:style-name="T75_11">the</text:span><text:span text:style-name="T75_12"><text:s/></text:span><text:span text:style-name="T75_13">Programme</text:span><text:span text:style-name="T75_14"><text:s/></text:span><text:span text:style-name="T75_15">or</text:span><text:span text:style-name="T75_16"><text:s/></text:span><text:span text:style-name="T75_17">Project</text:span><text:span text:style-name="T75_18"><text:s/></text:span><text:span text:style-name="T75_19">and</text:span><text:span text:style-name="T75_20"><text:s/></text:span><text:span text:style-name="T75_21">complete</text:span><text:span text:style-name="T75_22"><text:s/></text:span><text:span text:style-name="T75_23">their</text:span><text:span text:style-name="T75_24"><text:s/></text:span><text:span text:style-name="T75_25">activities</text:span><text:span text:style-name="T75_26"><text:s/></text:span><text:span text:style-name="T75_27">in<text:s/>an<text:s/>orderly<text:s/>manner.<text:s/>In<text:s/>accordance<text:s/>with<text:s/>the<text:s/>foregoing,<text:s/>UNICEF<text:s/>may<text:s/>apply<text:s/>any<text:s/>unutilized<text:s/>portion<text:s/>of<text:s/>the<text:s/>Contribution<text:s/>to<text:s/>permit<text:s/>the<text:s/>orderly<text:s/>conclusion<text:s/>of<text:s/>the<text:s/>Programme<text:s/>or<text:s/>Project,<text:s/>including</text:span><text:span text:style-name="T75_28"><text:s/></text:span><text:span text:style-name="T75_29">the</text:span><text:span text:style-name="T75_30"><text:s/></text:span><text:span text:style-name="T75_31">completion</text:span><text:span text:style-name="T75_32"><text:s/></text:span><text:span text:style-name="T75_33">of</text:span><text:span text:style-name="T75_34"><text:s/></text:span><text:span text:style-name="T75_35">final</text:span><text:span text:style-name="T75_36"><text:s/></text:span><text:span text:style-name="T75_37">reports,</text:span><text:span text:style-name="T75_38"><text:s/></text:span><text:span text:style-name="T75_39">the</text:span><text:span text:style-name="T75_40"><text:s/></text:span><text:span text:style-name="T75_41">withdrawal</text:span><text:span text:style-name="T75_42"><text:s/></text:span><text:span text:style-name="T75_43">of</text:span><text:span text:style-name="T75_44"><text:s/></text:span><text:span text:style-name="T75_45">personnel,</text:span><text:span text:style-name="T75_46"><text:s/></text:span><text:span text:style-name="T75_47">funds</text:span><text:span text:style-name="T75_48"><text:s/></text:span><text:span text:style-name="T75_49">and</text:span><text:span text:style-name="T75_50"><text:s/></text:span><text:span text:style-name="T75_51">property,<text:s/>the<text:s/>settlement<text:s/>of<text:s/>accounts<text:s/>between<text:s/>the<text:s/>Participants,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implementing<text:s/>partners,<text:s/>contractors,<text:s/>subcontractors,<text:s/>consultants<text:s/>or<text:s/>suppliers.</text:span></text:p>
          </text:list-item>
        </text:list>
        <text:p text:style-name="P76"/>
        <text:list text:style-name="LS5" xml:id="list12" text:continue-list="list0">
          <text:list-item>
            <text:p text:style-name="P77"><text:span text:style-name="T77_1">The</text:span><text:span text:style-name="T77_2"><text:s/></text:span><text:span text:style-name="T77_3">provision</text:span><text:span text:style-name="T77_4"><text:s/></text:span><text:span text:style-name="T77_5">regarding</text:span><text:span text:style-name="T77_6"><text:s/></text:span><text:span text:style-name="T77_7">Safeguarding</text:span><text:span text:style-name="T77_8"><text:s/></text:span><text:span text:style-name="T77_9">for</text:span><text:span text:style-name="T77_10"><text:s/></text:span><text:span text:style-name="T77_11">the</text:span><text:span text:style-name="T77_12"><text:s/></text:span><text:span text:style-name="T77_13">prevention</text:span><text:span text:style-name="T77_14"><text:s/></text:span><text:span text:style-name="T77_15">of</text:span><text:span text:style-name="T77_16"><text:s/></text:span><text:span text:style-name="T77_17">sexual</text:span><text:span text:style-name="T77_18"><text:s/></text:span><text:span text:style-name="T77_19">exploitation</text:span><text:span text:style-name="T77_20"><text:s/></text:span><text:span text:style-name="T77_21">and</text:span><text:span text:style-name="T77_22"><text:s/></text:span><text:span text:style-name="T77_23">abuse<text:s/>and<text:s/>harassment<text:s/>are<text:s/>stipulated<text:s/>in<text:s/>the<text:s/>attached<text:s/>Annex<text:s/>1<text:s/>–<text:s/>Standard<text:s/>PSEA<text:s/>language.</text:span></text:p>
          </text:list-item>
        </text:list>
        <text:p text:style-name="P78"/>
        <text:list text:style-name="LS5" xml:id="list13" text:continue-list="list0">
          <text:list-item>
            <text:p text:style-name="P79"><text:span text:style-name="T79_1">In<text:s/>line<text:s/>with<text:s/>these<text:s/>terms,<text:s/>the<text:s/>UNICEF<text:s/>will<text:s/>promptly<text:s/>report<text:s/>all<text:s/>allegations<text:s/>of<text:s/>SEA<text:s/>credible<text:s/>enough</text:span><text:span text:style-name="T79_2"><text:s/></text:span><text:span text:style-name="T79_3">to</text:span><text:span text:style-name="T79_4"><text:s/></text:span><text:span text:style-name="T79_5">warrant</text:span><text:span text:style-name="T79_6"><text:s/></text:span><text:span text:style-name="T79_7">an</text:span><text:span text:style-name="T79_8"><text:s/></text:span><text:span text:style-name="T79_9">investigation</text:span><text:span text:style-name="T79_10"><text:s/></text:span><text:span text:style-name="T79_11">through</text:span><text:span text:style-name="T79_12"><text:s/></text:span><text:span text:style-name="T79_13">the</text:span><text:span text:style-name="T79_14"><text:s/></text:span><text:span text:style-name="T79_15">Secretary-General’s</text:span><text:span text:style-name="T79_16"><text:s/></text:span><text:span text:style-name="T79_17">reporting</text:span><text:span text:style-name="T79_18"><text:s/></text:span><text:span text:style-name="T79_19">mechanism<text:s/>(the<text:s/>“Report”).<text:s/>When<text:s/>the<text:s/>UNICEF<text:s/>reports<text:s/>an<text:s/>allegation<text:s/>of<text:s/>SEA<text:s/>to,<text:s/>or<text:s/>becomes<text:s/>aware<text:s/>of<text:s/>an<text:s/>allegation<text:s/>reported<text:s/>through<text:s/>the<text:s/>Report<text:s/>that<text:s/>is<text:s/></text:span><text:span text:style-name="T79_20">i</text:span><text:span text:style-name="T79_21">)</text:span><text:span text:style-name="T79_22"><text:s/></text:span><text:span text:style-name="T79_23">directly</text:span><text:span text:style-name="T79_24"><text:s/></text:span><text:span text:style-name="T79_25">related</text:span><text:span text:style-name="T79_26"><text:s/></text:span><text:span text:style-name="T79_27">to<text:s/>the</text:span><text:span text:style-name="T79_28"><text:s/></text:span><text:span text:style-name="T79_29">activities<text:s/>funded</text:span></text:p>
          </text:list-item>
        </text:list>
      </text:section>
      <text:section text:style-name="S4" text:name="S4">
        <text:p text:style-name="P80"><text:span text:style-name="T80_1">by</text:span><text:span text:style-name="T80_2"><text:s/></text:span><text:span text:style-name="T80_3">this</text:span><text:span text:style-name="T80_4"><text:s/></text:span><text:span text:style-name="T80_5">arrangement</text:span><text:span text:style-name="T80_6"><text:s/></text:span><text:span text:style-name="T80_7">or</text:span><text:span text:style-name="T80_8"><text:s/></text:span><text:span text:style-name="T80_9">ii)</text:span><text:span text:style-name="T80_10"><text:s/></text:span><text:span text:style-name="T80_11">would</text:span><text:span text:style-name="T80_12"><text:s/></text:span><text:span text:style-name="T80_13">have</text:span><text:span text:style-name="T80_14"><text:s/></text:span><text:span text:style-name="T80_15">a</text:span><text:span text:style-name="T80_16"><text:s/></text:span><text:span text:style-name="T80_17">significant</text:span><text:span text:style-name="T80_18"><text:s/></text:span><text:span text:style-name="T80_19">impact</text:span><text:span text:style-name="T80_20"><text:s/></text:span><text:span text:style-name="T80_21">on</text:span><text:span text:style-name="T80_22"><text:s/></text:span><text:span text:style-name="T80_23">the</text:span><text:span text:style-name="T80_24"><text:s/></text:span><text:span text:style-name="T80_25">partnership</text:span><text:span text:style-name="T80_26"><text:s/></text:span><text:span text:style-name="T80_27">between</text:span><text:span text:style-name="T80_28"><text:s/></text:span><text:span text:style-name="T80_29">the<text:s/>UNICEF</text:span><text:span text:style-name="T80_30"><text:s/></text:span><text:span text:style-name="T80_31">and<text:s/>FCDO,<text:s/>the<text:s/>UNICEF<text:s/>will<text:s/>promptly<text:s/>notify<text:s/>FCDO<text:s/>at<text:s/></text:span><text:span text:style-name="T80_32"><text:a xlink:type="simple" xlink:href="mailto:reportingconcerns@fcdo.gov.uk"><text:span text:style-name="T80_33">reportingconcerns@fcdo.gov.uk</text:span><text:span text:style-name="T80_34">.</text:span></text:a></text:span><text:span text:style-name="T80_35"><text:s/>The<text:s/>UNICEF<text:s/>will<text:s/>report<text:s/>allegations<text:s/>of<text:s/>sexual<text:s/>harassment</text:span><text:span text:style-name="T80_36"><text:s/></text:span><text:span text:style-name="T80_37">measures</text:span><text:span text:style-name="T80_38"><text:s/></text:span><text:span text:style-name="T80_39">taken</text:span><text:span text:style-name="T80_40"><text:s/></text:span><text:span text:style-name="T80_41">through</text:span><text:span text:style-name="T80_42"><text:s/></text:span><text:span text:style-name="T80_43">existing</text:span><text:span text:style-name="T80_44"><text:s/></text:span><text:span text:style-name="T80_45">reporting</text:span><text:span text:style-name="T80_46"><text:s/></text:span><text:span text:style-name="T80_47">mechanisms.</text:span><text:span text:style-name="T80_48"><text:s/></text:span><text:span text:style-name="T80_49">Where</text:span><text:span text:style-name="T80_50"><text:s/></text:span><text:span text:style-name="T80_51">the<text:s/>UNICEF<text:s/>has<text:s/>determined</text:span><text:span text:style-name="T80_52"><text:s/></text:span><text:span text:style-name="T80_53">that</text:span><text:span text:style-name="T80_54"><text:s/></text:span><text:span text:style-name="T80_55">allegations<text:s/>of</text:span><text:span text:style-name="T80_56"><text:s/></text:span><text:span text:style-name="T80_57">sexual</text:span><text:span text:style-name="T80_58"><text:s/></text:span><text:span text:style-name="T80_59">harassment</text:span><text:span text:style-name="T80_60"><text:s/></text:span><text:span text:style-name="T80_61">would<text:s/>have</text:span><text:span text:style-name="T80_62"><text:s/></text:span><text:span text:style-name="T80_63">a</text:span><text:span text:style-name="T80_64"><text:s/></text:span><text:span text:style-name="T80_65">significant<text:s/>impact</text:span><text:span text:style-name="T80_66"><text:s/></text:span><text:span text:style-name="T80_67">on<text:s/>the<text:s/>partnership<text:s/>between<text:s/>the<text:s/>UNICEF<text:s/>and<text:s/>FCDO,<text:s/>the<text:s/>UNICEF<text:s/>will<text:s/>promptly<text:s/>notify<text:s/>FCDO<text:s/>at<text:s/></text:span><text:span text:style-name="T80_68"><text:a xlink:type="simple" xlink:href="mailto:reportingconcerns@fcdo.gov.uk"><text:span text:style-name="T80_69">reportingconcerns@fcdo.gov.uk</text:span><text:span text:style-name="T80_70">.</text:span></text:a></text:span></text:p>
        <text:p text:style-name="P81"/>
        <text:list text:style-name="LS5" xml:id="list14" text:continue-list="list0">
          <text:list-item>
            <text:p text:style-name="P82"><text:span text:style-name="T82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text:s/>and<text:s/>the<text:s/>financing</text:span><text:span text:style-name="T82_2"><text:s/></text:span><text:span text:style-name="T82_3">of</text:span><text:span text:style-name="T82_4"><text:s/></text:span><text:span text:style-name="T82_5">terrorism.</text:span><text:span text:style-name="T82_6"><text:s/></text:span><text:span text:style-name="T82_7">It</text:span><text:span text:style-name="T82_8"><text:s/></text:span><text:span text:style-name="T82_9">is</text:span><text:span text:style-name="T82_10"><text:s/></text:span><text:span text:style-name="T82_11">the</text:span><text:span text:style-name="T82_12"><text:s/></text:span><text:span text:style-name="T82_13">policy</text:span><text:span text:style-name="T82_14"><text:s/></text:span><text:span text:style-name="T82_15">of</text:span><text:span text:style-name="T82_16"><text:s/></text:span><text:span text:style-name="T82_17">FCDO</text:span><text:span text:style-name="T82_18"><text:s/></text:span><text:span text:style-name="T82_19">to</text:span><text:span text:style-name="T82_20"><text:s/></text:span><text:span text:style-name="T82_21">seek</text:span><text:span text:style-name="T82_22"><text:s/></text:span><text:span text:style-name="T82_23">to</text:span><text:span text:style-name="T82_24"><text:s/></text:span><text:span text:style-name="T82_25">ensure</text:span><text:span text:style-name="T82_26"><text:s/></text:span><text:span text:style-name="T82_27">that</text:span><text:span text:style-name="T82_28"><text:s/></text:span><text:span text:style-name="T82_29">none</text:span><text:span text:style-name="T82_30"><text:s/></text:span><text:span text:style-name="T82_31">of</text:span><text:span text:style-name="T82_32"><text:s/></text:span><text:span text:style-name="T82_33">its</text:span><text:span text:style-name="T82_34"><text:s/></text:span><text:span text:style-name="T82_35">funds</text:span><text:span text:style-name="T82_36"><text:s/></text:span><text:span text:style-name="T82_37">are<text:s/>used,<text:s/>directly<text:s/>or<text:s/>indirectly,<text:s/>to<text:s/>provide<text:s/>support<text:s/>to<text:s/>individuals<text:s/>or<text:s/>entities<text:s/>associated<text:s/>with<text:s/>terrorism.</text:span><text:span text:style-name="T82_38"><text:s/></text:span><text:span text:style-name="T82_39">UNICEF</text:span><text:span text:style-name="T82_40"><text:s/></text:span><text:span text:style-name="T82_41">undertakes</text:span><text:span text:style-name="T82_42"><text:s/></text:span><text:span text:style-name="T82_43">to</text:span><text:span text:style-name="T82_44"><text:s/></text:span><text:span text:style-name="T82_45">use</text:span><text:span text:style-name="T82_46"><text:s/></text:span><text:span text:style-name="T82_47">all</text:span><text:span text:style-name="T82_48"><text:s/></text:span><text:span text:style-name="T82_49">reasonable</text:span><text:span text:style-name="T82_50"><text:s/></text:span><text:span text:style-name="T82_51">efforts</text:span><text:span text:style-name="T82_52"><text:s/></text:span><text:span text:style-name="T82_53">to</text:span><text:span text:style-name="T82_54"><text:s/></text:span><text:span text:style-name="T82_55">ensure</text:span><text:span text:style-name="T82_56"><text:s/></text:span><text:span text:style-name="T82_57">that</text:span><text:span text:style-name="T82_58"><text:s/></text:span><text:span text:style-name="T82_59">this</text:span><text:span text:style-name="T82_60"><text:s/></text:span><text:span text:style-name="T82_61">Contribution<text:s/>is<text:s/>not<text:s/>made<text:s/>available<text:s/>or</text:span><text:span text:style-name="T82_62"><text:s/></text:span><text:span text:style-name="T82_63">used<text:s/>to<text:s/>provide</text:span><text:span text:style-name="T82_64"><text:s/></text:span><text:span text:style-name="T82_65">support</text:span><text:span text:style-name="T82_66"><text:s/></text:span><text:span text:style-name="T82_67"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  </text:list-item>
        </text:list>
        <text:p text:style-name="P83"/>
        <text:p text:style-name="P84"/>
        <text:p text:style-name="P85"/>
        <text:p text:style-name="P86"><text:span text:style-name="T86_1">Sincerely,</text:span></text:p>
        <text:p text:style-name="P87"/>
        <text:p text:style-name="P88"><draw:custom-shape svg:x="12.678cm" svg:y="0.436cm" svg:width="5.664cm" svg:height="0.053cm" draw:style-name="FR1" draw:z-index="0"><draw:enhanced-geometry draw:type="non-primitive" svg:viewBox="0 0 1000000 1000000" draw:enhanced-path="M 0 0 L 999814 0 N" draw:text-areas="0 0 1000000 1000000"/></draw:custom-shape></text:p>
        <text:p text:style-name="P89"><text:span text:style-name="T89_1">[name</text:span><text:span text:style-name="T89_2"><text:s/></text:span><text:span text:style-name="T89_3">and</text:span><text:span text:style-name="T89_4"><text:s/></text:span><text:span text:style-name="T89_5">title</text:span><text:span text:style-name="T89_6"><text:s/></text:span><text:span text:style-name="T89_7">of</text:span><text:span text:style-name="T89_8"><text:s/></text:span><text:span text:style-name="T89_9">representative</text:span><text:span text:style-name="T89_10"><text:s/></text:span><text:span text:style-name="T89_11">of<text:s/>the<text:s/>United<text:s/>Kingdom]</text:span></text:p>
        <text:p text:style-name="P90"/>
        <text:p text:style-name="P91"/>
        <text:p text:style-name="P92"/>
        <text:p text:style-name="P93"><draw:frame svg:x="0.195cm" svg:y="2.015cm" svg:width="9.432cm" svg:height="4.068cm" draw:style-name="FR2" text:anchor-type="char" draw:z-index="2"><draw:text-box><text:p text:style-name="P94"><text:span text:style-name="T94_1">Confirmed</text:span><text:span text:style-name="T94_2"><text:s/></text:span><text:span text:style-name="T94_3">for</text:span><text:span text:style-name="T94_4"><text:s/></text:span><text:span text:style-name="T94_5">and</text:span><text:span text:style-name="T94_6"><text:s/></text:span><text:span text:style-name="T94_7">on</text:span><text:span text:style-name="T94_8"><text:s/></text:span><text:span text:style-name="T94_9">behalf</text:span><text:span text:style-name="T94_10"><text:s/></text:span><text:span text:style-name="T94_11">of</text:span><text:span text:style-name="T94_12"><text:s/></text:span><text:span text:style-name="T94_13">UNICEF</text:span></text:p><text:p text:style-name="P95"/><text:p text:style-name="P96"/><text:p text:style-name="P97"><text:span text:style-name="T97_1">Name:</text:span><text:span text:style-name="T97_2"><text:tab/></text:span><text:span text:style-name="T97_3"><text:tab/></text:span></text:p></draw:text-box></draw:frame></text:p>
      </text:section>
      <text:section text:style-name="S5" text:name="S5">
        <text:p text:style-name="P98"/>
        <text:p text:style-name="P99"/>
        <text:p text:style-name="P100"/>
        <text:p text:style-name="P101"/>
        <text:p text:style-name="P102"/>
        <text:h text:style-name="P103" text:outline-level="1"><text:span text:style-name="T103_1">ANNEX</text:span><text:span text:style-name="T103_2"><text:s/></text:span><text:span text:style-name="T103_3">1:</text:span><text:span text:style-name="T103_4"><text:s/></text:span><text:span text:style-name="T103_5">Tackling</text:span><text:span text:style-name="T103_6"><text:s/></text:span><text:span text:style-name="T103_7">sexual</text:span><text:span text:style-name="T103_8"><text:s/></text:span><text:span text:style-name="T103_9">exploitation</text:span><text:span text:style-name="T103_10"><text:s/></text:span><text:span text:style-name="T103_11">and</text:span><text:span text:style-name="T103_12"><text:s/></text:span><text:span text:style-name="T103_13">abuse</text:span><text:span text:style-name="T103_14"><text:s/></text:span><text:span text:style-name="T103_15">and</text:span><text:span text:style-name="T103_16"><text:s/></text:span><text:span text:style-name="T103_17">sexual</text:span><text:span text:style-name="T103_18"><text:s/>harassment</text:span></text:h>
        <text:p text:style-name="P104"/>
        <text:h text:style-name="P105" text:outline-level="2"><text:span text:style-name="T105_1">ANNEX</text:span><text:span text:style-name="T105_2"><text:s/></text:span><text:span text:style-name="T105_3">1:</text:span><text:span text:style-name="T105_4"><text:s/></text:span><text:span text:style-name="T105_5">Tackling</text:span><text:span text:style-name="T105_6"><text:s/></text:span><text:span text:style-name="T105_7">sexual</text:span><text:span text:style-name="T105_8"><text:s/></text:span><text:span text:style-name="T105_9">exploitation</text:span><text:span text:style-name="T105_10"><text:s/></text:span><text:span text:style-name="T105_11">and</text:span><text:span text:style-name="T105_12"><text:s/></text:span><text:span text:style-name="T105_13">abuse</text:span><text:span text:style-name="T105_14"><text:s/></text:span><text:span text:style-name="T105_15">and</text:span><text:span text:style-name="T105_16"><text:s/></text:span><text:span text:style-name="T105_17">sexual</text:span><text:span text:style-name="T105_18"><text:s/></text:span><text:span text:style-name="T105_19">harassment</text:span></text:h>
        <text:p text:style-name="P106"/>
        <text:p text:style-name="P107"><text:span text:style-name="T107_1">1.a.</text:span><text:span text:style-name="T107_2"><text:s/></text:span><text:span text:style-name="T107_3">Sexual</text:span><text:span text:style-name="T107_4"><text:s/></text:span><text:span text:style-name="T107_5">exploitation</text:span><text:span text:style-name="T107_6"><text:s/></text:span><text:span text:style-name="T107_7">and</text:span><text:span text:style-name="T107_8"><text:s/></text:span><text:span text:style-name="T107_9">abuse</text:span></text:p>
        <text:p text:style-name="P108"><text:span text:style-name="T108_1">FCDO<text:s/>and<text:s/>the<text:s/>Recipient</text:span><text:span text:style-name="T108_2"><text:s/></text:span><text:span text:style-name="T108_3">have</text:span><text:span text:style-name="T108_4"><text:s/></text:span><text:span text:style-name="T108_5">a</text:span><text:span text:style-name="T108_6"><text:s/></text:span><text:span text:style-name="T108_7">zero</text:span><text:span text:style-name="T108_8"><text:s/></text:span><text:span text:style-name="T108_9">tolerance</text:span><text:span text:style-name="T108_10"><text:s/></text:span><text:span text:style-name="T108_11">for</text:span><text:span text:style-name="T108_12"><text:s/></text:span><text:span text:style-name="T108_13">inaction<text:s/>approach</text:span><text:span text:style-name="T108_14"><text:s/></text:span><text:span text:style-name="T108_15">to<text:s/>tackling</text:span><text:span text:style-name="T108_16"><text:s/></text:span><text:span text:style-name="T108_17">sexual<text:s/>exploitation<text:s/>and<text:s/>abuse<text:s/>(“SEA”).</text:span><text:span text:style-name="T108_18">1</text:span><text:span text:style-name="T108_19"><text:s/></text:span><text:span text:style-name="T108_20">This<text:s/>means<text:s/>the<text:s/>Recipient<text:s/>and<text:s/>its<text:s/>implementing<text:s/>partners<text:s/>will<text:s/>take<text:s/>all<text:s/>reasonable</text:span><text:span text:style-name="T108_21"><text:s/></text:span><text:span text:style-name="T108_22">steps</text:span><text:span text:style-name="T108_23"><text:s/></text:span><text:span text:style-name="T108_24">to</text:span><text:span text:style-name="T108_25"><text:s/></text:span><text:span text:style-name="T108_26">prevent</text:span><text:span text:style-name="T108_27"><text:s/></text:span><text:span text:style-name="T108_28">SEA</text:span><text:span text:style-name="T108_29"><text:s/></text:span><text:span text:style-name="T108_30">by</text:span><text:span text:style-name="T108_31"><text:s/></text:span><text:span text:style-name="T108_32">both</text:span><text:span text:style-name="T108_33"><text:s/></text:span><text:span text:style-name="T108_34">its</text:span><text:span text:style-name="T108_35"><text:s/></text:span><text:span text:style-name="T108_36">employees</text:span><text:span text:style-name="T108_37"><text:s/></text:span><text:span text:style-name="T108_38">and</text:span><text:span text:style-name="T108_39"><text:s/></text:span><text:span text:style-name="T108_40">any</text:span><text:span text:style-name="T108_41"><text:s/></text:span><text:span text:style-name="T108_42">implementing</text:span><text:span text:style-name="T108_43"><text:s/></text:span><text:span text:style-name="T108_44">partner</text:span><text:span text:style-name="T108_45"><text:s/></text:span><text:span text:style-name="T108_46">and</text:span><text:span text:style-name="T108_47"><text:s/></text:span><text:span text:style-name="T108_48">respond<text:s/>appropriately<text:s/>when<text:s/>reports<text:s/>of<text:s/>SEA<text:s/>arise,<text:s/>in<text:s/>accordance<text:s/>with<text:s/>their<text:s/>regulations,<text:s/>rules,<text:s/>policies<text:s/>and<text:s/></text:span><text:span text:style-name="T108_49">procedures.</text:span></text:p>
        <text:p text:style-name="P109"/>
        <text:p text:style-name="P110"/>
        <text:p text:style-name="P111"><text:span text:style-name="T111_1">Unless</text:span><text:span text:style-name="T111_2"><text:s/></text:span><text:span text:style-name="T111_3">inconsistent</text:span><text:span text:style-name="T111_4"><text:s/></text:span><text:span text:style-name="T111_5">with</text:span><text:span text:style-name="T111_6"><text:s/></text:span><text:span text:style-name="T111_7">a</text:span><text:span text:style-name="T111_8"><text:s/></text:span><text:span text:style-name="T111_9">specific</text:span><text:span text:style-name="T111_10"><text:s/></text:span><text:span text:style-name="T111_11">regulation,</text:span><text:span text:style-name="T111_12"><text:s/></text:span><text:span text:style-name="T111_13">rule,</text:span><text:span text:style-name="T111_14"><text:s/></text:span><text:span text:style-name="T111_15">policy</text:span><text:span text:style-name="T111_16"><text:s/></text:span><text:span text:style-name="T111_17">or</text:span><text:span text:style-name="T111_18"><text:s/></text:span><text:span text:style-name="T111_19">procedure</text:span><text:span text:style-name="T111_20"><text:s/></text:span><text:span text:style-name="T111_21">governing</text:span><text:span text:style-name="T111_22"><text:s/></text:span><text:span text:style-name="T111_23">the</text:span><text:span text:style-name="T111_24"><text:s/></text:span><text:span text:style-name="T111_25">Recipient,<text:s/>the<text:s/>Recipient<text:s/>will<text:s/>apply<text:s/>the<text:s/></text:span><text:span text:style-name="T111_26"><text:a xlink:type="simple" xlink:href="https://interagencystandingcommittee.org/inter-agency-standing-committee/iasc-six-core-principles-relating-sexual-exploitation-and-abuse"><text:span text:style-name="T111_27">IASC<text:s/>Six<text:s/>Core<text:s/>Principles<text:s/>Relating<text:s/>to<text:s/>Sexual<text:s/>Exploitation<text:s/>and<text:s/>Abuse</text:span></text:a></text:span><text:span text:style-name="T111_28"><text:s/></text:span><text:span text:style-name="T111_29">and<text:s/>the</text:span><text:span text:style-name="T111_30"><text:s/></text:span><text:span text:style-name="T111_31">following<text:s/>principles<text:s/>and<text:s/>practices<text:s/>when<text:s/>implementing<text:s/>the<text:s/>activities<text:s/>under<text:s/>this<text:s/>arrangement<text:s/>and<text:s/>provide<text:s/>evidence<text:s/>to<text:s/>demonstrate<text:s/>this<text:s/>where<text:s/>required:</text:span></text:p>
        <text:list text:style-name="LS1" xml:id="list15">
          <text:list-item>
            <text:p text:style-name="P112"><text:span text:style-name="T112_1">Adherence</text:span><text:span text:style-name="T112_2"><text:s/></text:span><text:span text:style-name="T112_3">to</text:span><text:span text:style-name="T112_4"><text:s/></text:span><text:span text:style-name="T112_5">the</text:span><text:span text:style-name="T112_6"><text:s/></text:span><text:span text:style-name="T112_7">IASC-Minimum</text:span><text:span text:style-name="T112_8"><text:s/></text:span><text:span text:style-name="T112_9">Operation</text:span><text:span text:style-name="T112_10"><text:s/></text:span><text:span text:style-name="T112_11">Standards</text:span><text:span text:style-name="T112_12"><text:s/></text:span><text:span text:style-name="T112_13">on</text:span><text:span text:style-name="T112_14"><text:s/></text:span><text:span text:style-name="T112_15">“Protection</text:span><text:span text:style-name="T112_16"><text:s/></text:span><text:span text:style-name="T112_17">from</text:span><text:span text:style-name="T112_18"><text:s/></text:span><text:span text:style-name="T112_19">sexual<text:s/>exploitation<text:s/>and<text:s/>abuse<text:s/>by<text:s/>own<text:s/>personnel”<text:s/>and/or<text:s/>[the]<text:s/>SEA<text:s/>elements<text:s/>of<text:s/>the<text:s/>Core<text:s/>Humanitarian<text:s/>Standard<text:s/>on<text:s/>Quality<text:s/>and<text:s/>Accountability.</text:span></text:p>
          </text:list-item>
          <text:list-item>
            <text:p text:style-name="P113"><text:span text:style-name="T113_1">A</text:span><text:span text:style-name="T113_2"><text:s/></text:span><text:span text:style-name="T113_3">victim/survivor-</text:span><text:span text:style-name="T113_4">centred</text:span><text:span text:style-name="T113_5"><text:s/></text:span><text:span text:style-name="T113_6">approach</text:span><text:span text:style-name="T113_7">2</text:span><text:span text:style-name="T113_8"><text:s/></text:span><text:span text:style-name="T113_9">to</text:span><text:span text:style-name="T113_10"><text:s/></text:span><text:span text:style-name="T113_11">SEA</text:span><text:span text:style-name="T113_12"><text:s/></text:span><text:span text:style-name="T113_13">issues;</text:span></text:p>
          </text:list-item>
          <text:list-item>
            <text:p text:style-name="P114"><text:span text:style-name="T114_1">Strong</text:span><text:span text:style-name="T114_2"><text:s/></text:span><text:span text:style-name="T114_3">leadership</text:span><text:span text:style-name="T114_4"><text:s/></text:span><text:span text:style-name="T114_5">and</text:span><text:span text:style-name="T114_6"><text:s/></text:span><text:span text:style-name="T114_7">signaling</text:span><text:span text:style-name="T114_8"><text:s/></text:span><text:span text:style-name="T114_9">on</text:span><text:span text:style-name="T114_10"><text:s/></text:span><text:span text:style-name="T114_11">tackling</text:span><text:span text:style-name="T114_12"><text:s/></text:span><text:span text:style-name="T114_13">SEA;</text:span></text:p>
          </text:list-item>
          <text:list-item>
            <text:p text:style-name="P115"><text:span text:style-name="T115_1">Make</text:span><text:span text:style-name="T115_2"><text:s/></text:span><text:span text:style-name="T115_3">all</text:span><text:span text:style-name="T115_4"><text:s/></text:span><text:span text:style-name="T115_5">reasonable</text:span><text:span text:style-name="T115_6"><text:s/></text:span><text:span text:style-name="T115_7">efforts</text:span><text:span text:style-name="T115_8"><text:s/></text:span><text:span text:style-name="T115_9">to</text:span><text:span text:style-name="T115_10"><text:s/></text:span><text:span text:style-name="T115_11">address</text:span><text:span text:style-name="T115_12"><text:s/></text:span><text:span text:style-name="T115_13">gender</text:span><text:span text:style-name="T115_14"><text:s/></text:span><text:span text:style-name="T115_15">inequality</text:span><text:span text:style-name="T115_16"><text:s/></text:span><text:span text:style-name="T115_17">and</text:span><text:span text:style-name="T115_18"><text:s/></text:span><text:span text:style-name="T115_19">other</text:span><text:span text:style-name="T115_20"><text:s/></text:span><text:span text:style-name="T115_21">power<text:s/></text:span><text:span text:style-name="T115_22">imbalances;</text:span></text:p>
          </text:list-item>
          <text:list-item>
            <text:p text:style-name="P116"><text:span text:style-name="T116_1">Reporting</text:span><text:span text:style-name="T116_2"><text:s/></text:span><text:span text:style-name="T116_3">to</text:span><text:span text:style-name="T116_4"><text:s/></text:span><text:span text:style-name="T116_5">enhance</text:span><text:span text:style-name="T116_6"><text:s/></text:span><text:span text:style-name="T116_7">accountability</text:span><text:span text:style-name="T116_8"><text:s/></text:span><text:span text:style-name="T116_9">and</text:span><text:span text:style-name="T116_10"><text:s/></text:span><text:span text:style-name="T116_11">transparency;</text:span></text:p>
          </text:list-item>
          <text:list-item>
            <text:p text:style-name="P117"><text:span text:style-name="T117_1">Ensure</text:span><text:span text:style-name="T117_2"><text:s/></text:span><text:span text:style-name="T117_3">that</text:span><text:span text:style-name="T117_4"><text:s/></text:span><text:span text:style-name="T117_5">SEA</text:span><text:span text:style-name="T117_6"><text:s/></text:span><text:span text:style-name="T117_7">standards</text:span><text:span text:style-name="T117_8"><text:s/></text:span><text:span text:style-name="T117_9">from</text:span><text:span text:style-name="T117_10"><text:s/></text:span><text:span text:style-name="T117_11">this</text:span><text:span text:style-name="T117_12"><text:s/></text:span><text:span text:style-name="T117_13">arrangement</text:span><text:span text:style-name="T117_14"><text:s/></text:span><text:span text:style-name="T117_15">are</text:span><text:span text:style-name="T117_16"><text:s/></text:span><text:span text:style-name="T117_17">reflected</text:span><text:span text:style-name="T117_18"><text:s/></text:span><text:span text:style-name="T117_19">in</text:span><text:span text:style-name="T117_20"><text:s/></text:span><text:span text:style-name="T117_21">funding</text:span><text:span text:style-name="T117_22"><text:s/></text:span><text:span text:style-name="T117_23"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].</text:span></text:p>
          </text:list-item>
        </text:list>
        <text:p text:style-name="P118"/>
        <text:p text:style-name="P119"><text:span text:style-name="T119_1">b.</text:span><text:span text:style-name="T119_2"><text:s/></text:span><text:span text:style-name="T119_3">Sexual</text:span><text:span text:style-name="T119_4"><text:s/></text:span><text:span text:style-name="T119_5">harassment</text:span></text:p>
        <text:p text:style-name="P120"><text:span text:style-name="T120_1">FCDO<text:s/>and<text:s/>the<text:s/>Recipient<text:s/>have<text:s/>a<text:s/>zero<text:s/>tolerance<text:s/>for<text:s/>inaction<text:s/>approach<text:s/>to<text:s/>tackling<text:s/>sexual<text:s/>harassment<text:s/>(“SH”).</text:span><text:span text:style-name="T120_2">3</text:span><text:span text:style-name="T120_3">This<text:s/>means<text:s/>the<text:s/>Recipient<text:s/>will<text:s/>take<text:s/>all<text:s/>reasonable<text:s/>steps<text:s/>to<text:s/>prevent<text:s/>SH<text:s/>and<text:s/>respond</text:span><text:span text:style-name="T120_4"><text:s/></text:span><text:span text:style-name="T120_5">appropriately</text:span><text:span text:style-name="T120_6"><text:s/></text:span><text:span text:style-name="T120_7">when</text:span><text:span text:style-name="T120_8"><text:s/></text:span><text:span text:style-name="T120_9">reports</text:span><text:span text:style-name="T120_10"><text:s/></text:span><text:span text:style-name="T120_11">of</text:span><text:span text:style-name="T120_12"><text:s/></text:span><text:span text:style-name="T120_13">SH</text:span><text:span text:style-name="T120_14"><text:s/></text:span><text:span text:style-name="T120_15">arise,</text:span><text:span text:style-name="T120_16"><text:s/></text:span><text:span text:style-name="T120_17">in</text:span><text:span text:style-name="T120_18"><text:s/></text:span><text:span text:style-name="T120_19">accordance</text:span><text:span text:style-name="T120_20"><text:s/></text:span><text:span text:style-name="T120_21">with</text:span><text:span text:style-name="T120_22"><text:s/></text:span><text:span text:style-name="T120_23">its</text:span><text:span text:style-name="T120_24"><text:s/></text:span><text:span text:style-name="T120_25">regulations,</text:span><text:span text:style-name="T120_26"><text:s/></text:span><text:span text:style-name="T120_27">rules,</text:span><text:span text:style-name="T120_28"><text:s/></text:span><text:span text:style-name="T120_29">policies<text:s/>and<text:s/>procedures.</text:span></text:p>
        <text:p text:style-name="P121"/>
        <text:p text:style-name="P122"><draw:custom-shape svg:x="2.514cm" svg:y="0.795cm" svg:width="5.135cm" svg:height="0.071cm" draw:style-name="FR3" draw:z-index="4"><draw:enhanced-geometry draw:type="non-primitive" svg:viewBox="0 0 1000000 1000000" draw:enhanced-path="M 999814 0 L 0 0 0 0 0 959861 0 959861 999814 959861 999814 959861 999814 0 Z N" draw:text-areas="0 0 1000000 1000000"/></draw:custom-shape></text:p>
        <text:list text:style-name="LS3" xml:id="list21">
          <text:list-item>
            <text:p text:style-name="P123"><text:span text:style-name="T123_1">See</text:span><text:span text:style-name="T123_2"><text:s/></text:span><text:span text:style-name="T123_3">UNSG</text:span><text:span text:style-name="T123_4"><text:s/></text:span><text:span text:style-name="T123_5">Bulletin</text:span><text:span text:style-name="T123_6"><text:s/></text:span><text:span text:style-name="T123_7">ST/SGB/2003/13</text:span><text:span text:style-name="T123_8"><text:s/></text:span><text:span text:style-name="T123_9">for</text:span><text:span text:style-name="T123_10"><text:s/></text:span><text:span text:style-name="T123_11">the</text:span><text:span text:style-name="T123_12"><text:s/></text:span><text:span text:style-name="T123_13">definition</text:span><text:span text:style-name="T123_14"><text:s/></text:span><text:span text:style-name="T123_15">of</text:span><text:span text:style-name="T123_16"><text:s/></text:span><text:span text:style-name="T123_17">sexual</text:span><text:span text:style-name="T123_18"><text:s/></text:span><text:span text:style-name="T123_19">exploitation</text:span><text:span text:style-name="T123_20"><text:s/></text:span><text:span text:style-name="T123_21">and</text:span><text:span text:style-name="T123_22"><text:s/>abuse.</text:span></text:p>
          </text:list-item>
          <text:list-item>
            <text:p text:style-name="P124"><text:span text:style-name="T124_1">A</text:span><text:span text:style-name="T124_2"><text:s/></text:span><text:span text:style-name="T124_3">victim/survivor</text:span><text:span text:style-name="T124_4"><text:s/></text:span><text:span text:style-name="T124_5">centered-approach</text:span><text:span text:style-name="T124_6"><text:s/></text:span><text:span text:style-name="T124_7">is</text:span><text:span text:style-name="T124_8"><text:s/></text:span><text:span text:style-name="T124_9">one</text:span><text:span text:style-name="T124_10"><text:s/></text:span><text:span text:style-name="T124_11">for</text:span><text:span text:style-name="T124_12"><text:s/></text:span><text:span text:style-name="T124_13">which</text:span><text:span text:style-name="T124_14"><text:s/></text:span><text:span text:style-name="T124_15">the</text:span><text:span text:style-name="T124_16"><text:s/></text:span><text:span text:style-name="T124_17">victim/survivor’s</text:span><text:span text:style-name="T124_18"><text:s/></text:span><text:span text:style-name="T124_19">dignity,</text:span><text:span text:style-name="T124_20"><text:s/></text:span><text:span text:style-name="T124_21">experiences,<text:s/>considerations,</text:span><text:span text:style-name="T124_22"><text:s/></text:span><text:span text:style-name="T124_23">needs,</text:span><text:span text:style-name="T124_24"><text:s/></text:span><text:span text:style-name="T124_25">and</text:span><text:span text:style-name="T124_26"><text:s/></text:span><text:span text:style-name="T124_27">resiliencies</text:span><text:span text:style-name="T124_28"><text:s/></text:span><text:span text:style-name="T124_29">are</text:span><text:span text:style-name="T124_30"><text:s/></text:span><text:span text:style-name="T124_31">placed</text:span><text:span text:style-name="T124_32"><text:s/></text:span><text:span text:style-name="T124_33">at</text:span><text:span text:style-name="T124_34"><text:s/></text:span><text:span text:style-name="T124_35">the<text:s/>center</text:span><text:span text:style-name="T124_36"><text:s/></text:span><text:span text:style-name="T124_37">of</text:span><text:span text:style-name="T124_38"><text:s/></text:span><text:span text:style-name="T124_39">the</text:span><text:span text:style-name="T124_40"><text:s/></text:span><text:span text:style-name="T124_41">process,</text:span><text:span text:style-name="T124_42"><text:s/></text:span><text:span text:style-name="T124_43">from</text:span><text:span text:style-name="T124_44"><text:s/></text:span><text:span text:style-name="T124_45">the</text:span><text:span text:style-name="T124_46"><text:s/></text:span><text:span text:style-name="T124_47">initial<text:s/>program</text:span><text:span text:style-name="T124_48"><text:s/></text:span><text:span text:style-name="T124_49">design</text:span><text:span text:style-name="T124_50"><text:s/></text:span><text:span text:style-name="T124_51">to</text:span><text:span text:style-name="T124_52"><text:s/></text:span><text:span text:style-name="T124_53">investigating</text:span><text:span text:style-name="T124_54"><text:s/></text:span><text:span text:style-name="T124_55">and</text:span><text:span text:style-name="T124_56"><text:s/></text:span><text:span text:style-name="T124_57">responding</text:span><text:span text:style-name="T124_58"><text:s/></text:span><text:span text:style-name="T124_59">to</text:span><text:span text:style-name="T124_60"><text:s/></text:span><text:span text:style-name="T124_61">potential</text:span><text:span text:style-name="T124_62"><text:s/></text:span><text:span text:style-name="T124_63">incidents.</text:span><text:span text:style-name="T124_64"><text:s/></text:span><text:span text:style-name="T124_65">Consistent</text:span><text:span text:style-name="T124_66"><text:s/></text:span><text:span text:style-name="T124_67">with</text:span><text:span text:style-name="T124_68"><text:s/></text:span><text:span text:style-name="T124_69">the</text:span><text:span text:style-name="T124_70"><text:s/></text:span><text:span text:style-name="T124_71">UN<text:s/>Protocol<text:s/>on<text:s/>Allegations</text:span><text:span text:style-name="T124_72"><text:s/></text:span><text:span text:style-name="T124_73">of</text:span><text:span text:style-name="T124_74"><text:s/></text:span><text:span text:style-name="T124_75">SEA</text:span><text:span text:style-name="T124_76"><text:s/></text:span><text:span text:style-name="T124_77">Involving</text:span><text:span text:style-name="T124_78"><text:s/></text:span><text:span text:style-name="T124_79">Implementing</text:span><text:span text:style-name="T124_80"><text:s/></text:span><text:span text:style-name="T124_81">Partners</text:span><text:span text:style-name="T124_82">,</text:span><text:span text:style-name="T124_83"><text:s/></text:span><text:span text:style-name="T124_84">the</text:span><text:span text:style-name="T124_85"><text:s/></text:span><text:span text:style-name="T124_86">victim/survivor</text:span><text:span text:style-name="T124_87"><text:s/></text:span><text:span text:style-name="T124_88">should</text:span><text:span text:style-name="T124_89"><text:s/></text:span><text:span text:style-name="T124_90">be</text:span><text:span text:style-name="T124_91"><text:s/></text:span><text:span text:style-name="T124_92">informed,</text:span><text:span text:style-name="T124_93"><text:s/></text:span><text:span text:style-name="T124_94">consulted</text:span><text:span text:style-name="T124_95"><text:s/></text:span><text:span text:style-name="T124_96">during</text:span><text:span text:style-name="T124_97"><text:s/></text:span><text:span text:style-name="T124_98">the</text:span><text:span text:style-name="T124_99"><text:s/></text:span><text:span text:style-name="T124_100">decision-making</text:span><text:span text:style-name="T124_101"><text:s/></text:span><text:span text:style-name="T124_102">process,</text:span><text:span text:style-name="T124_103"><text:s/></text:span><text:span text:style-name="T124_104">and</text:span><text:span text:style-name="T124_105"><text:s/></text:span><text:span text:style-name="T124_106">provide</text:span><text:span text:style-name="T124_107"><text:s/></text:span><text:span text:style-name="T124_108">consent</text:span><text:span text:style-name="T124_109"><text:s/></text:span><text:span text:style-name="T124_110">on</text:span><text:span text:style-name="T124_111"><text:s/></text:span><text:span text:style-name="T124_112">the<text:s/>possible</text:span><text:span text:style-name="T124_113"><text:s/></text:span><text:span text:style-name="T124_114">use<text:s/>and<text:s/>disclosure<text:s/>of<text:s/>their</text:span><text:span text:style-name="T124_115"><text:s/></text:span><text:span text:style-name="T124_116">information.<text:s/>Those<text:s/>interacting<text:s/>with<text:s/>the<text:s/>victim/survivor<text:s/>and/or<text:s/>handling<text:s/>information<text:s/>regarding<text:s/>the<text:s/>allegation<text:s/>will<text:s/>maintain</text:span><text:span text:style-name="T124_117"><text:s/></text:span><text:span text:style-name="T124_118">confidentiality,</text:span><text:span text:style-name="T124_119"><text:s/></text:span><text:span text:style-name="T124_120">ensure</text:span><text:span text:style-name="T124_121"><text:s/></text:span><text:span text:style-name="T124_122">safety</text:span><text:span text:style-name="T124_123"><text:s/></text:span><text:span text:style-name="T124_124">of</text:span><text:span text:style-name="T124_125"><text:s/></text:span><text:span text:style-name="T124_126">the</text:span><text:span text:style-name="T124_127"><text:s/></text:span><text:span text:style-name="T124_128">victim/survivor,</text:span><text:span text:style-name="T124_129"><text:s/></text:span><text:span text:style-name="T124_130">and</text:span><text:span text:style-name="T124_131"><text:s/></text:span><text:span text:style-name="T124_132">apply</text:span><text:span text:style-name="T124_133"><text:s/></text:span><text:span text:style-name="T124_134">victim/survivor-centered</text:span><text:span text:style-name="T124_135"><text:s/></text:span><text:span text:style-name="T124_136">principles</text:span><text:span text:style-name="T124_137"><text:s/></text:span><text:span text:style-name="T124_138">which</text:span><text:span text:style-name="T124_139"><text:s/></text:span><text:span text:style-name="T124_140">are</text:span><text:span text:style-name="T124_141"><text:s/></text:span><text:span text:style-name="T124_142">safety,</text:span><text:span text:style-name="T124_143"><text:s/></text:span><text:span text:style-name="T124_144">confidentiality,</text:span><text:span text:style-name="T124_145"><text:s/></text:span><text:span text:style-name="T124_146">respect,</text:span><text:span text:style-name="T124_147"><text:s/></text:span><text:span text:style-name="T124_148">and<text:s/>non-discrimination.</text:span><text:span text:style-name="T124_149"><text:s/></text:span><text:span text:style-name="T124_150">When</text:span><text:span text:style-name="T124_151"><text:s/></text:span><text:span text:style-name="T124_152">the</text:span><text:span text:style-name="T124_153"><text:s/></text:span><text:span text:style-name="T124_154">victim/survivor</text:span><text:span text:style-name="T124_155"><text:s/></text:span><text:span text:style-name="T124_156">is</text:span><text:span text:style-name="T124_157"><text:s/></text:span><text:span text:style-name="T124_158">a</text:span><text:span text:style-name="T124_159"><text:s/></text:span><text:span text:style-name="T124_160">child,</text:span><text:span text:style-name="T124_161"><text:s/></text:span><text:span text:style-name="T124_162">the</text:span><text:span text:style-name="T124_163"><text:s/></text:span><text:span text:style-name="T124_164">approach</text:span><text:span text:style-name="T124_165"><text:s/></text:span><text:span text:style-name="T124_166">will</text:span><text:span text:style-name="T124_167"><text:s/></text:span><text:span text:style-name="T124_168">consider</text:span><text:span text:style-name="T124_169"><text:s/></text:span><text:span text:style-name="T124_170">the</text:span><text:span text:style-name="T124_171"><text:s/></text:span><text:span text:style-name="T124_172">best</text:span><text:span text:style-name="T124_173"><text:s/></text:span><text:span text:style-name="T124_174">interests</text:span><text:span text:style-name="T124_175"><text:s/></text:span><text:span text:style-name="T124_176">of</text:span><text:span text:style-name="T124_177"><text:s/></text:span><text:span text:style-name="T124_178">the</text:span><text:span text:style-name="T124_179"><text:s/></text:span><text:span text:style-name="T124_180">child</text:span><text:span text:style-name="T124_181"><text:s/></text:span><text:span text:style-name="T124_182">and</text:span><text:span text:style-name="T124_183"><text:s/></text:span><text:span text:style-name="T124_184">engage</text:span><text:span text:style-name="T124_185"><text:s/></text:span><text:span text:style-name="T124_186">with</text:span><text:span text:style-name="T124_187"><text:s/></text:span><text:span text:style-name="T124_188">the</text:span><text:span text:style-name="T124_189"><text:s/></text:span><text:span text:style-name="T124_190">family/caregivers</text:span><text:span text:style-name="T124_191"><text:s/></text:span><text:span text:style-name="T124_192"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
          </text:list-item>
        </text:list>
        <text:p text:style-name="P125"><text:span text:style-name="T125_1">3</text:span><text:span text:style-name="T125_2"><text:s/></text:span><text:span text:style-name="T125_3">See</text:span><text:span text:style-name="T125_4"><text:s/></text:span><text:span text:style-name="T125_5">the</text:span><text:span text:style-name="T125_6"><text:s/></text:span><text:span text:style-name="T125_7">UN</text:span><text:span text:style-name="T125_8"><text:s/></text:span><text:span text:style-name="T125_9">System</text:span><text:span text:style-name="T125_10"><text:s/></text:span><text:span text:style-name="T125_11">Model</text:span><text:span text:style-name="T125_12"><text:s/></text:span><text:span text:style-name="T125_13">Policy</text:span><text:span text:style-name="T125_14"><text:s/></text:span><text:span text:style-name="T125_15">on</text:span><text:span text:style-name="T125_16"><text:s/></text:span><text:span text:style-name="T125_17">Sexual</text:span><text:span text:style-name="T125_18"><text:s/></text:span><text:span text:style-name="T125_19">Harassment</text:span><text:span text:style-name="T125_20"><text:s/></text:span><text:span text:style-name="T125_21">and</text:span><text:span text:style-name="T125_22"><text:s/></text:span><text:span text:style-name="T125_23">the</text:span><text:span text:style-name="T125_24"><text:s/></text:span><text:span text:style-name="T125_25">UN</text:span><text:span text:style-name="T125_26"><text:s/></text:span><text:span text:style-name="T125_27">Secretary-General’s</text:span><text:span text:style-name="T125_28"><text:s/></text:span><text:span text:style-name="T125_29">Bulletin</text:span><text:span text:style-name="T125_30"><text:s/></text:span><text:span text:style-name="T125_31">ST/SGB/2019/8</text:span><text:span text:style-name="T125_32"><text:s/></text:span><text:span text:style-name="T125_33">for</text:span><text:span text:style-name="T125_34"><text:s/></text:span><text:span text:style-name="T125_35">the</text:span><text:span text:style-name="T125_36"><text:s/></text:span><text:span text:style-name="T125_37">uniform</text:span><text:span text:style-name="T125_38"><text:s/></text:span><text:span text:style-name="T125_39">definition</text:span><text:span text:style-name="T125_40"><text:s/></text:span><text:span text:style-name="T125_41">of</text:span><text:span text:style-name="T125_42"><text:s/></text:span><text:span text:style-name="T125_43">sexual<text:s/>harassment<text:s/>in<text:s/>the<text:s/>UN<text:s/>System.</text:span></text:p>
      </text:section>
      <text:section text:style-name="S6" text:name="S6">
        <text:p text:style-name="P126"><text:span text:style-name="T126_1">Unless<text:s/>inconsistent<text:s/>with<text:s/>a<text:s/>specific<text:s/>regulation,<text:s/>rule,<text:s/>policy<text:s/>or<text:s/>procedure<text:s/>governing<text:s/>the<text:s/>Recipient,<text:s/>the<text:s/>Recipient</text:span><text:span text:style-name="T126_2"><text:s/></text:span><text:span text:style-name="T126_3">will</text:span><text:span text:style-name="T126_4"><text:s/></text:span><text:span text:style-name="T126_5">apply</text:span><text:span text:style-name="T126_6"><text:s/></text:span><text:span text:style-name="T126_7">the</text:span><text:span text:style-name="T126_8"><text:s/></text:span><text:span text:style-name="T126_9">following</text:span><text:span text:style-name="T126_10"><text:s/></text:span><text:span text:style-name="T126_11">principles</text:span><text:span text:style-name="T126_12"><text:s/></text:span><text:span text:style-name="T126_13">and</text:span><text:span text:style-name="T126_14"><text:s/></text:span><text:span text:style-name="T126_15">practices</text:span><text:span text:style-name="T126_16"><text:s/></text:span><text:span text:style-name="T126_17">when</text:span><text:span text:style-name="T126_18"><text:s/></text:span><text:span text:style-name="T126_19">implementing</text:span><text:span text:style-name="T126_20"><text:s/></text:span><text:span text:style-name="T126_21">the</text:span><text:span text:style-name="T126_22"><text:s/></text:span><text:span text:style-name="T126_23">activities</text:span><text:span text:style-name="T126_24"><text:s/></text:span><text:span text:style-name="T126_25">under</text:span><text:span text:style-name="T126_26"><text:s/></text:span><text:span text:style-name="T126_27">this<text:s/></text:span><text:span text:style-name="T126_28">arrangement:</text:span></text:p>
        <text:list text:style-name="LS3" xml:id="list23" text:continue-list="list21">
          <text:list-item>
            <text:list>
              <text:list-item>
                <text:p text:style-name="P127"><text:span text:style-name="T127_1">A</text:span><text:span text:style-name="T127_2"><text:s/></text:span><text:span text:style-name="T127_3">victim/survivor-</text:span><text:span text:style-name="T127_4">centred</text:span><text:span text:style-name="T127_5"><text:s/></text:span><text:span text:style-name="T127_6">approach</text:span><text:span text:style-name="T127_7"><text:s/></text:span><text:span text:style-name="T127_8">to</text:span><text:span text:style-name="T127_9"><text:s/></text:span><text:span text:style-name="T127_10">SH</text:span><text:span text:style-name="T127_11"><text:s/></text:span><text:span text:style-name="T127_12">issues;</text:span></text:p>
              </text:list-item>
              <text:list-item>
                <text:p text:style-name="P128"><text:span text:style-name="T128_1">Strong</text:span><text:span text:style-name="T128_2"><text:s/></text:span><text:span text:style-name="T128_3">leadership</text:span><text:span text:style-name="T128_4"><text:s/></text:span><text:span text:style-name="T128_5">and</text:span><text:span text:style-name="T128_6"><text:s/></text:span><text:span text:style-name="T128_7">signaling</text:span><text:span text:style-name="T128_8"><text:s/></text:span><text:span text:style-name="T128_9">on</text:span><text:span text:style-name="T128_10"><text:s/></text:span><text:span text:style-name="T128_11">tackling</text:span><text:span text:style-name="T128_12"><text:s/></text:span><text:span text:style-name="T128_13">SH;</text:span></text:p>
              </text:list-item>
              <text:list-item>
                <text:p text:style-name="P129"><text:span text:style-name="T129_1">Make</text:span><text:span text:style-name="T129_2"><text:s/></text:span><text:span text:style-name="T129_3">all</text:span><text:span text:style-name="T129_4"><text:s/></text:span><text:span text:style-name="T129_5">reasonable</text:span><text:span text:style-name="T129_6"><text:s/></text:span><text:span text:style-name="T129_7">efforts</text:span><text:span text:style-name="T129_8"><text:s/></text:span><text:span text:style-name="T129_9">to</text:span><text:span text:style-name="T129_10"><text:s/></text:span><text:span text:style-name="T129_11">address</text:span><text:span text:style-name="T129_12"><text:s/></text:span><text:span text:style-name="T129_13">gender</text:span><text:span text:style-name="T129_14"><text:s/></text:span><text:span text:style-name="T129_15">inequality</text:span><text:span text:style-name="T129_16"><text:s/></text:span><text:span text:style-name="T129_17">and</text:span><text:span text:style-name="T129_18"><text:s/></text:span><text:span text:style-name="T129_19">other</text:span><text:span text:style-name="T129_20"><text:s/></text:span><text:span text:style-name="T129_21">power<text:s/></text:span><text:span text:style-name="T129_22">imbalances.</text:span></text:p>
              </text:list-item>
              <text:list-item>
                <text:p text:style-name="P130"><text:span text:style-name="T130_1">Reporting</text:span><text:span text:style-name="T130_2"><text:s/></text:span><text:span text:style-name="T130_3">to</text:span><text:span text:style-name="T130_4"><text:s/></text:span><text:span text:style-name="T130_5">enhance</text:span><text:span text:style-name="T130_6"><text:s/></text:span><text:span text:style-name="T130_7">accountability</text:span><text:span text:style-name="T130_8"><text:s/></text:span><text:span text:style-name="T130_9">and</text:span><text:span text:style-name="T130_10"><text:s/></text:span><text:span text:style-name="T130_11">transparency;</text:span></text:p>
              </text:list-item>
            </text:list>
          </text:list-item>
        </text:list>
        <text:p text:style-name="P131"/>
        <text:list text:style-name="LS2" xml:id="list27">
          <text:list-item>
            <text:p text:style-name="P132"><text:span text:style-name="T132_1">The</text:span><text:span text:style-name="T132_2"><text:s/></text:span><text:span text:style-name="T132_3">Recipient</text:span><text:span text:style-name="T132_4"><text:s/></text:span><text:span text:style-name="T132_5">will</text:span><text:span text:style-name="T132_6"><text:s/></text:span><text:span text:style-name="T132_7">adhere</text:span><text:span text:style-name="T132_8"><text:s/></text:span><text:span text:style-name="T132_9">to</text:span><text:span text:style-name="T132_10"><text:s/></text:span><text:span text:style-name="T132_11">the</text:span><text:span text:style-name="T132_12"><text:s/></text:span><text:span text:style-name="T132_13">following</text:span><text:span text:style-name="T132_14"><text:s/></text:span><text:span text:style-name="T132_15">requirements:</text:span></text:p>
            <text:list>
              <text:list-item>
                <text:p text:style-name="P133"><text:span text:style-name="T133_1">Allegations</text:span><text:span text:style-name="T133_2"><text:s/></text:span><text:span text:style-name="T133_3">of</text:span><text:span text:style-name="T133_4"><text:s/></text:span><text:span text:style-name="T133_5">SEA</text:span></text:p>
                <text:list>
                  <text:list-item>
                    <text:p text:style-name="P134"><text:span text:style-name="T134_1">The</text:span><text:span text:style-name="T134_2"><text:s/></text:span><text:span text:style-name="T134_3">Recipient</text:span><text:span text:style-name="T134_4"><text:s/></text:span><text:span text:style-name="T134_5">will</text:span><text:span text:style-name="T134_6"><text:s/></text:span><text:span text:style-name="T134_7">promptly</text:span><text:span text:style-name="T134_8"><text:s/></text:span><text:span text:style-name="T134_9">report</text:span><text:span text:style-name="T134_10"><text:s/></text:span><text:span text:style-name="T134_11">all</text:span><text:span text:style-name="T134_12"><text:s/></text:span><text:span text:style-name="T134_13">allegations<text:s/>of</text:span><text:span text:style-name="T134_14"><text:s/></text:span><text:span text:style-name="T134_15">SEA</text:span><text:span text:style-name="T134_16"><text:s/></text:span><text:span text:style-name="T134_17">credible</text:span><text:span text:style-name="T134_18"><text:s/></text:span><text:span text:style-name="T134_19">enough</text:span><text:span text:style-name="T134_20"><text:s/></text:span><text:span text:style-name="T134_21">to</text:span><text:span text:style-name="T134_22"><text:s/></text:span><text:span text:style-name="T134_23">warrant</text:span><text:span text:style-name="T134_24"><text:s/></text:span><text:span text:style-name="T134_25">an<text:s/>investigation<text:s/>through<text:s/>the<text:s/>Secretary-General’s<text:s/>reporting<text:s/>mechanism<text:s/>(</text:span><text:span text:style-name="T134_26">the<text:s/>”Report</text:span><text:span text:style-name="T134_27">”).</text:span></text:p>
                  </text:list-item>
                  <text:list-item>
                    <text:p text:style-name="P135"><text:span text:style-name="T135_1">When<text:s/>the<text:s/>Recipient<text:s/>reports<text:s/>an<text:s/>allegation<text:s/>of<text:s/>SEA<text:s/>to,<text:s/>or<text:s/>becomes<text:s/>aware<text:s/>of<text:s/>an<text:s/>allegation<text:s/>reported<text:s/>through,</text:span><text:span text:style-name="T135_2"><text:s/></text:span><text:span text:style-name="T135_3">the</text:span><text:span text:style-name="T135_4"><text:s/></text:span><text:span text:style-name="T135_5">Report</text:span><text:span text:style-name="T135_6"><text:s/></text:span><text:span text:style-name="T135_7">that</text:span><text:span text:style-name="T135_8"><text:s/></text:span><text:span text:style-name="T135_9">is</text:span><text:span text:style-name="T135_10"><text:s/></text:span><text:span text:style-name="T135_11">(</text:span><text:span text:style-name="T135_12">i</text:span><text:span text:style-name="T135_13">)</text:span><text:span text:style-name="T135_14"><text:s/></text:span><text:span text:style-name="T135_15">directly</text:span><text:span text:style-name="T135_16"><text:s/></text:span><text:span text:style-name="T135_17">related</text:span><text:span text:style-name="T135_18"><text:s/></text:span><text:span text:style-name="T135_19">to</text:span><text:span text:style-name="T135_20"><text:s/></text:span><text:span text:style-name="T135_21">the</text:span><text:span text:style-name="T135_22"><text:s/></text:span><text:span text:style-name="T135_23">activities</text:span><text:span text:style-name="T135_24"><text:s/></text:span><text:span text:style-name="T135_25">funded</text:span><text:span text:style-name="T135_26"><text:s/></text:span><text:span text:style-name="T135_27">by</text:span><text:span text:style-name="T135_28"><text:s/></text:span><text:span text:style-name="T135_29">this</text:span><text:span text:style-name="T135_30"><text:s/></text:span><text:span text:style-name="T135_31">arrangement</text:span><text:span text:style-name="T135_32"><text:s/></text:span><text:span text:style-name="T135_33">or,</text:span><text:span text:style-name="T135_34"><text:s/></text:span><text:span text:style-name="T135_35">(ii)</text:span><text:span text:style-name="T135_36"><text:s/></text:span><text:span text:style-name="T135_37"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35_38"><text:a xlink:type="simple" xlink:href="mailto:reportingconcerns@fcdo.gov.uk"><text:span text:style-name="T135_39">reportingconcerns@fcdo.gov.uk</text:span></text:a></text:span><text:span text:style-name="T135_40">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/text:span></text:p>
                  </text:list-item>
                  <text:list-item>
                    <text:p text:style-name="P136"><text:span text:style-name="T136_1">Upon</text:span><text:span text:style-name="T136_2"><text:s/></text:span><text:span text:style-name="T136_3">request</text:span><text:span text:style-name="T136_4"><text:s/></text:span><text:span text:style-name="T136_5">from</text:span><text:span text:style-name="T136_6"><text:s/></text:span><text:span text:style-name="T136_7">FCDO,</text:span><text:span text:style-name="T136_8"><text:s/></text:span><text:span text:style-name="T136_9">the</text:span><text:span text:style-name="T136_10"><text:s/></text:span><text:span text:style-name="T136_11">Recipient</text:span><text:span text:style-name="T136_12"><text:s/></text:span><text:span text:style-name="T136_13">agrees</text:span><text:span text:style-name="T136_14"><text:s/></text:span><text:span text:style-name="T136_15">to</text:span><text:span text:style-name="T136_16"><text:s/></text:span><text:span text:style-name="T136_17">provide</text:span><text:span text:style-name="T136_18"><text:s/></text:span><text:span text:style-name="T136_19">further</text:span><text:span text:style-name="T136_20"><text:s/></text:span><text:span text:style-name="T136_21">available</text:span><text:span text:style-name="T136_22"><text:s/></text:span><text:span text:style-name="T136_23">relevant</text:span><text:span text:style-name="T136_24"><text:s/></text:span><text:span text:style-name="T136_25">information<text:s/>the</text:span><text:span text:style-name="T136_26"><text:s/></text:span><text:span text:style-name="T136_27">Recipient</text:span><text:span text:style-name="T136_28"><text:s/></text:span><text:span text:style-name="T136_29">is</text:span><text:span text:style-name="T136_30"><text:s/></text:span><text:span text:style-name="T136_31">aware</text:span><text:span text:style-name="T136_32"><text:s/></text:span><text:span text:style-name="T136_33">of</text:span><text:span text:style-name="T136_34"><text:s/></text:span><text:span text:style-name="T136_35">for</text:span><text:span text:style-name="T136_36"><text:s/></text:span><text:span text:style-name="T136_37">allegations</text:span><text:span text:style-name="T136_38"><text:s/></text:span><text:span text:style-name="T136_39">notified</text:span><text:span text:style-name="T136_40"><text:s/></text:span><text:span text:style-name="T136_41">under</text:span><text:span text:style-name="T136_42"><text:s/></text:span><text:span text:style-name="T136_43">paragraph</text:span><text:span text:style-name="T136_44"><text:s/></text:span><text:span text:style-name="T136_45">2a</text:span><text:span text:style-name="T136_46"><text:s/></text:span><text:span text:style-name="T136_47">(ii)<text:s/>including</text:span><text:span text:style-name="T136_48"><text:s/></text:span><text:span text:style-name="T136_49">about</text:span><text:span text:style-name="T136_50"><text:s/></text:span><text:span text:style-name="T136_51">subsequent<text:s/>measures<text:s/>taken<text:s/>by<text:s/>the<text:s/>Recipient,<text:s/>unless<text:s/>disclosure<text:s/>of<text:s/>such<text:s/>information<text:s/></text:span><text:span text:style-name="T136_52">would<text:s/>be</text:span><text:span text:style-name="T136_53"><text:s/>inconsistent<text:s/>with<text:s/>the<text:s/>Recipient’s<text:s/>regulations,<text:s/>rules,<text:s/>policies<text:s/>and<text:s/>procedures<text:s/>concerning<text:s/>disclosure<text:s/>of<text:s/>information</text:span></text:p>
                  </text:list-item>
                </text:list>
              </text:list-item>
              <text:list-item>
                <text:p text:style-name="P137"><text:span text:style-name="T137_1">Allegations</text:span><text:span text:style-name="T137_2"><text:s/></text:span><text:span text:style-name="T137_3">of</text:span><text:span text:style-name="T137_4"><text:s/></text:span><text:span text:style-name="T137_5">SH</text:span></text:p>
                <text:list>
                  <text:list-item>
                    <text:p text:style-name="P138"><text:span text:style-name="T138_1">The</text:span><text:span text:style-name="T138_2"><text:s/></text:span><text:span text:style-name="T138_3">Recipient</text:span><text:span text:style-name="T138_4"><text:s/></text:span><text:span text:style-name="T138_5">will</text:span><text:span text:style-name="T138_6"><text:s/></text:span><text:span text:style-name="T138_7">report</text:span><text:span text:style-name="T138_8"><text:s/></text:span><text:span text:style-name="T138_9">allegations</text:span><text:span text:style-name="T138_10"><text:s/></text:span><text:span text:style-name="T138_11">of</text:span><text:span text:style-name="T138_12"><text:s/></text:span><text:span text:style-name="T138_13">sexual</text:span><text:span text:style-name="T138_14"><text:s/></text:span><text:span text:style-name="T138_15">harassment</text:span><text:span text:style-name="T138_16"><text:s/></text:span><text:span text:style-name="T138_17">and</text:span><text:span text:style-name="T138_18"><text:s/></text:span><text:span text:style-name="T138_19">measures</text:span><text:span text:style-name="T138_20"><text:s/></text:span><text:span text:style-name="T138_21">taken</text:span><text:span text:style-name="T138_22"><text:s/></text:span><text:span text:style-name="T138_23">through</text:span><text:span text:style-name="T138_24"><text:s/></text:span><text:span text:style-name="T138_25">existing<text:s/>reporting<text:s/>mechanisms.</text:span></text:p>
                  </text:list-item>
                  <text:list-item>
                    <text:p text:style-name="P139"><text:span text:style-name="T139_1"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39_2"><text:a xlink:type="simple" xlink:href="mailto:reportingconcerns@fcdo.gov.uk"><text:span text:style-name="T139_3">reportingconcerns@fcdo.gov.uk</text:span></text:a></text:span><text:span text:style-name="T139_4"><text:s/></text:span><text:span text:style-name="T139_5">and</text:span><text:span text:style-name="T139_6"><text:s/></text:span><text:span text:style-name="T139_7">provide</text:span><text:span text:style-name="T139_8"><text:s/></text:span><text:span text:style-name="T139_9">information</text:span><text:span text:style-name="T139_10"><text:s/></text:span><text:span text:style-name="T139_11">containing</text:span><text:span text:style-name="T139_12"><text:s/></text:span><text:span text:style-name="T139_13">the</text:span><text:span text:style-name="T139_14"><text:s/></text:span><text:span text:style-name="T139_15">level</text:span><text:span text:style-name="T139_16"><text:s/></text:span><text:span text:style-name="T139_17">of</text:span><text:span text:style-name="T139_18"><text:s/></text:span><text:span text:style-name="T139_19">detail</text:span><text:span text:style-name="T139_20"><text:s/></text:span><text:span text:style-name="T139_21">of</text:span><text:span text:style-name="T139_22"><text:s/></text:span><text:span text:style-name="T139_23">the</text:span><text:span text:style-name="T139_24"><text:s/></text:span><text:span text:style-name="T139_25">existing<text:s/>reporting<text:s/>mechanisms.</text:span></text:p>
                  </text:list-item>
                  <text:list-item>
                    <text:p text:style-name="P140"><text:span text:style-name="T140_1"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would<text:s/>be<text:s/>inconsistent</text:span><text:span text:style-name="T140_2"><text:s/></text:span><text:span text:style-name="T140_3">with</text:span><text:span text:style-name="T140_4"><text:s/></text:span><text:span text:style-name="T140_5">the</text:span><text:span text:style-name="T140_6"><text:s/></text:span><text:span text:style-name="T140_7">Recipient’s</text:span><text:span text:style-name="T140_8"><text:s/></text:span><text:span text:style-name="T140_9">regulations,</text:span><text:span text:style-name="T140_10"><text:s/></text:span><text:span text:style-name="T140_11">rules,</text:span><text:span text:style-name="T140_12"><text:s/></text:span><text:span text:style-name="T140_13">policies</text:span><text:span text:style-name="T140_14"><text:s/></text:span><text:span text:style-name="T140_15">and</text:span><text:span text:style-name="T140_16"><text:s/></text:span><text:span text:style-name="T140_17">procedures<text:s/>concerning</text:span><text:span text:style-name="T140_18"><text:s/></text:span><text:span text:style-name="T140_19">disclosure</text:span><text:span text:style-name="T140_20"><text:s/></text:span><text:span text:style-name="T140_21">of<text:s/></text:span><text:span text:style-name="T140_22">information.</text:span></text:p>
                  </text:list-item>
                </text:list>
              </text:list-item>
            </text:list>
          </text:list-item>
        </text:list>
        <text:p text:style-name="P141"/>
        <text:list text:style-name="LS2" xml:id="list36" text:continue-list="list27">
          <text:list-item>
            <text:p text:style-name="P142"><text:span text:style-name="T142_1">It<text:s/>is<text:s/>understood<text:s/>and<text:s/>accepted<text:s/>that<text:s/>the<text:s/>Recipient’s<text:s/>arrangement<text:s/>to<text:s/>report<text:s/>on<text:s/>SEA<text:s/>and<text:s/>SH<text:s/>will<text:s/>be<text:s/>performed</text:span><text:span text:style-name="T142_2"><text:s/></text:span><text:span text:style-name="T142_3">in</text:span><text:span text:style-name="T142_4"><text:s/></text:span><text:span text:style-name="T142_5">accordance</text:span><text:span text:style-name="T142_6"><text:s/></text:span><text:span text:style-name="T142_7">with</text:span><text:span text:style-name="T142_8"><text:s/></text:span><text:span text:style-name="T142_9">the</text:span><text:span text:style-name="T142_10"><text:s/></text:span><text:span text:style-name="T142_11">Recipient’s</text:span><text:span text:style-name="T142_12"><text:s/></text:span><text:span text:style-name="T142_13">regulations,</text:span><text:span text:style-name="T142_14"><text:s/></text:span><text:span text:style-name="T142_15">rules,</text:span><text:span text:style-name="T142_16"><text:s/></text:span><text:span text:style-name="T142_17">policies</text:span><text:span text:style-name="T142_18"><text:s/></text:span><text:span text:style-name="T142_19">and</text:span><text:span text:style-name="T142_20"><text:s/></text:span><text:span text:style-name="T142_21">procedures,</text:span><text:span text:style-name="T142_22"><text:s/></text:span><text:span text:style-name="T142_23">including</text:span><text:span text:style-name="T142_24"><text:s/></text:span><text:span text:style-name="T142_25"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    </text:list-item>
        </text:list>
        <text:p text:style-name="P143"/>
        <text:list text:style-name="LS2" xml:id="list37" text:continue-list="list27">
          <text:list-item>
            <text:p text:style-name="P144"><text:span text:style-name="T144_1">When</text:span><text:span text:style-name="T144_2"><text:s/></text:span><text:span text:style-name="T144_3">the</text:span><text:span text:style-name="T144_4"><text:s/></text:span><text:span text:style-name="T144_5">Recipient</text:span><text:span text:style-name="T144_6"><text:s/></text:span><text:span text:style-name="T144_7">becomes</text:span><text:span text:style-name="T144_8"><text:s/></text:span><text:span text:style-name="T144_9">aware</text:span><text:span text:style-name="T144_10"><text:s/></text:span><text:span text:style-name="T144_11">of</text:span><text:span text:style-name="T144_12"><text:s/></text:span><text:span text:style-name="T144_13">reasonable</text:span><text:span text:style-name="T144_14"><text:s/></text:span><text:span text:style-name="T144_15">suspicions,</text:span><text:span text:style-name="T144_16"><text:s/></text:span><text:span text:style-name="T144_17">complaints</text:span><text:span text:style-name="T144_18"><text:s/></text:span><text:span text:style-name="T144_19">or</text:span><text:span text:style-name="T144_20"><text:s/></text:span><text:span text:style-name="T144_21">reports</text:span><text:span text:style-name="T144_22"><text:s/></text:span><text:span text:style-name="T144_23">of</text:span><text:span text:style-name="T144_24"><text:s/></text:span><text:span text:style-name="T144_25">SEA</text:span><text:span text:style-name="T144_26"><text:s/></text:span><text:span text:style-name="T144_27">or</text:span><text:span text:style-name="T144_28"><text:s/></text:span><text:span text:style-name="T144_29"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    </text:list-item>
        </text:list>
        <text:p text:style-name="P145"/>
        <text:list text:style-name="LS2" xml:id="list38" text:continue-list="list27">
          <text:list-item>
            <text:p text:style-name="P146"><text:span text:style-name="T146_1">FCDO<text:s/>or<text:s/>any<text:s/>of<text:s/>its<text:s/>duly<text:s/>authorized<text:s/>representatives<text:s/>may,<text:s/>in<text:s/>accordance<text:s/>with<text:s/>agreed<text:s/>mutually<text:s/>accepted</text:span><text:span text:style-name="T146_2"><text:s/></text:span><text:span text:style-name="T146_3">terms</text:span><text:span text:style-name="T146_4"><text:s/></text:span><text:span text:style-name="T146_5">of</text:span><text:span text:style-name="T146_6"><text:s/></text:span><text:span text:style-name="T146_7">reference,</text:span><text:span text:style-name="T146_8"><text:s/></text:span><text:span text:style-name="T146_9">carry</text:span><text:span text:style-name="T146_10"><text:s/></text:span><text:span text:style-name="T146_11">out</text:span><text:span text:style-name="T146_12"><text:s/></text:span><text:span text:style-name="T146_13">reviews</text:span><text:span text:style-name="T146_14"><text:s/></text:span><text:span text:style-name="T146_15">or</text:span><text:span text:style-name="T146_16"><text:s/></text:span><text:span text:style-name="T146_17">evaluations</text:span><text:span text:style-name="T146_18"><text:s/></text:span><text:span text:style-name="T146_19">or</text:span><text:span text:style-name="T146_20"><text:s/></text:span><text:span text:style-name="T146_21">other</text:span><text:span text:style-name="T146_22"><text:s/></text:span><text:span text:style-name="T146_23">assessment</text:span><text:span text:style-name="T146_24"><text:s/></text:span><text:span text:style-name="T146_25">measures</text:span><text:span text:style-name="T146_26"><text:s/></text:span><text:span text:style-name="T146_27">to</text:span><text:span text:style-name="T146_28"><text:s/></text:span><text:span text:style-name="T146_29"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/text:span></text:p>
          </text:list-item>
        </text:list>
      </text:section>
      <text:section text:style-name="S7" text:name="S7">
        <text:p text:style-name="P147"><text:span text:style-name="T147_1">scope</text:span><text:span text:style-name="T147_2"><text:s/></text:span><text:span text:style-name="T147_3">of</text:span><text:span text:style-name="T147_4"><text:s/></text:span><text:span text:style-name="T147_5">the</text:span><text:span text:style-name="T147_6"><text:s/></text:span><text:span text:style-name="T147_7">terms</text:span><text:span text:style-name="T147_8"><text:s/></text:span><text:span text:style-name="T147_9">of</text:span><text:span text:style-name="T147_10"><text:s/></text:span><text:span text:style-name="T147_11">reference</text:span><text:span text:style-name="T147_12"><text:s/></text:span><text:span text:style-name="T147_13">with</text:span><text:span text:style-name="T147_14"><text:s/></text:span><text:span text:style-name="T147_15">any</text:span><text:span text:style-name="T147_16"><text:s/></text:span><text:span text:style-name="T147_17">such</text:span><text:span text:style-name="T147_18"><text:s/></text:span><text:span text:style-name="T147_19">reasonable</text:span><text:span text:style-name="T147_20"><text:s/></text:span><text:span text:style-name="T147_21">requests</text:span><text:span text:style-name="T147_22"><text:s/></text:span><text:span text:style-name="T147_23">by</text:span><text:span text:style-name="T147_24"><text:s/></text:span><text:span text:style-name="T147_25">FCDO</text:span><text:span text:style-name="T147_26"><text:s/></text:span><text:span text:style-name="T147_27">or</text:span><text:span text:style-name="T147_28"><text:s/></text:span><text:span text:style-name="T147_29">any</text:span><text:span text:style-name="T147_30"><text:s/></text:span><text:span text:style-name="T147_31">of</text:span><text:span text:style-name="T147_32"><text:s/></text:span><text:span text:style-name="T147_33">its</text:span><text:span text:style-name="T147_34"><text:s/></text:span><text:span text:style-name="T147_35">duly<text:s/>authorized<text:s/>representatives<text:s/>or<text:s/>agents<text:s/>to<text:s/>carry<text:s/>out<text:s/>such<text:s/>measures.</text:span></text:p>
        <text:list text:style-name="LS2" xml:id="list39" text:continue-list="list27">
          <text:list-item>
            <text:p text:style-name="P148"><text:span text:style-name="T148_1">Any<text:s/>information<text:s/>or<text:s/>documentation<text:s/>provided<text:s/>in<text:s/>accordance<text:s/>with<text:s/>these<text:s/>provisions<text:s/>will<text:s/>be<text:s/>treated<text:s/>by<text:s/>FCDO<text:s/>with<text:s/>utmost<text:s/>discretion<text:s/></text:span><text:span text:style-name="T148_2">in<text:s/>order<text:s/>to</text:span><text:span text:style-name="T148_3"><text:s/>ensure,<text:s/></text:span><text:span text:style-name="T148_4">inter<text:s/>alia</text:span><text:span text:style-name="T148_5">,<text:s/>the<text:s/>probity<text:s/>of<text:s/>any<text:s/>investigation,<text:s/>protect<text:s/>sensitive<text:s/>information,<text:s/>ensure<text:s/>the<text:s/>safety<text:s/>and<text:s/>security<text:s/>of<text:s/></text:span><text:span text:style-name="T148_6">persons</text:span><text:span text:style-name="T148_7">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/text:span><text:span text:style-name="T148_8"><text:s/></text:span><text:span text:style-name="T148_9">will</text:span><text:span text:style-name="T148_10"><text:s/></text:span><text:span text:style-name="T148_11">ensure</text:span><text:span text:style-name="T148_12"><text:s/></text:span><text:span text:style-name="T148_13">that</text:span><text:span text:style-name="T148_14"><text:s/></text:span><text:span text:style-name="T148_15">information/documentation</text:span><text:span text:style-name="T148_16"><text:s/></text:span><text:span text:style-name="T148_17">provided</text:span><text:span text:style-name="T148_18"><text:s/></text:span><text:span text:style-name="T148_19">to<text:s/>FCDO<text:s/>will</text:span><text:span text:style-name="T148_20"><text:s/></text:span><text:span text:style-name="T148_21"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/text:span><text:span text:style-name="T148_22"><text:s/></text:span><text:span text:style-name="T148_23">information/documentation</text:span><text:span text:style-name="T148_24"><text:s/></text:span><text:span text:style-name="T148_25">in</text:span><text:span text:style-name="T148_26"><text:s/></text:span><text:span text:style-name="T148_27">a</text:span><text:span text:style-name="T148_28"><text:s/></text:span><text:span text:style-name="T148_29">judicial</text:span><text:span text:style-name="T148_30"><text:s/></text:span><text:span text:style-name="T148_31">proceeding</text:span><text:span text:style-name="T148_32"><text:s/></text:span><text:span text:style-name="T148_33">or</text:span><text:span text:style-name="T148_34"><text:s/></text:span><text:span text:style-name="T148_35">to</text:span><text:span text:style-name="T148_36"><text:s/></text:span><text:span text:style-name="T148_37">the</text:span><text:span text:style-name="T148_38"><text:s/></text:span><text:span text:style-name="T148_39">public,</text:span><text:span text:style-name="T148_40"><text:s/></text:span><text:span text:style-name="T148_41">unless</text:span><text:span text:style-name="T148_42"><text:s/></text:span><text:span text:style-name="T148_43">disclosure</text:span><text:span text:style-name="T148_44"><text:s/></text:span><text:span text:style-name="T148_45">is</text:span><text:span text:style-name="T148_46"><text:s/></text:span><text:span text:style-name="T148_47"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    </text:list-item>
        </text:list>
        <text:p text:style-name="P149"/>
        <text:list text:style-name="LS2" xml:id="list40" text:continue-list="list27">
          <text:list-item>
            <text:p text:style-name="P150"><text:span text:style-name="T150_1"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/text:span><text:span text:style-name="T150_2"><text:s/></text:span><text:span text:style-name="T150_3">after</text:span><text:span text:style-name="T150_4"><text:s/></text:span><text:span text:style-name="T150_5">the</text:span><text:span text:style-name="T150_6"><text:s/></text:span><text:span text:style-name="T150_7">date</text:span><text:span text:style-name="T150_8"><text:s/></text:span><text:span text:style-name="T150_9">of</text:span><text:span text:style-name="T150_10"><text:s/></text:span><text:span text:style-name="T150_11">FCDO’s</text:span><text:span text:style-name="T150_12"><text:s/></text:span><text:span text:style-name="T150_13">mutual</text:span><text:span text:style-name="T150_14"><text:s/></text:span><text:span text:style-name="T150_15">decision</text:span><text:span text:style-name="T150_16"><text:s/></text:span><text:span text:style-name="T150_17">on</text:span><text:span text:style-name="T150_18"><text:s/></text:span><text:span text:style-name="T150_19">the</text:span><text:span text:style-name="T150_20"><text:s/></text:span><text:span text:style-name="T150_21">present</text:span><text:span text:style-name="T150_22"><text:s/></text:span><text:span text:style-name="T150_23">text</text:span><text:span text:style-name="T150_24"><text:s/></text:span><text:span text:style-name="T150_25">with</text:span><text:span text:style-name="T150_26"><text:s/></text:span><text:span text:style-name="T150_27">the</text:span><text:span text:style-name="T150_28"><text:s/></text:span><text:span text:style-name="T150_29">Recipient,</text:span><text:span text:style-name="T150_30"><text:s/></text:span><text:span text:style-name="T150_31">until</text:span><text:span text:style-name="T150_32"><text:s/></text:span><text:span text:style-name="T150_33">which</text:span><text:span text:style-name="T150_34"><text:s/></text:span><text:span text:style-name="T150_35">time<text:s/>the<text:s/>above<text:s/>provisions<text:s/>will<text:s/>continue<text:s/>to<text:s/>apply.</text:span></text:p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Heading_20_1" style:display-name="Heading 1" style:family="paragraph" style:parent-style-name="Normal" style:default-outline-level="1">
      <style:paragraph-properties fo:margin-left="1.439cm"/>
      <style:text-properties style:font-name="Arial" style:font-name-asian="Arial" style:font-name-complex="Arial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text-indent="-0.635cm" fo:margin-left="1.27cm"/>
    </style:style>
    <style:style style:name="Table_20_Paragraph" style:display-name="Table Paragraph" style:family="paragraph" style:parent-style-name="Normal">
      <style:paragraph-properties fo:margin-left="0.189cm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 MT" style:font-name-asian="Arial MT" style:font-name-complex="Arial M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 MT" style:font-name-asian="Arial MT" style:font-name-complex="Arial MT"/>
    </style:style>
    <style:style style:name="List1Level0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a" text:style-name="List1Level0" style:num-suffix=")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Level1" text:level="2">
        <style:list-level-properties text:space-before="3.238cm" text:min-label-width="0.635cm" fo:text-align="start" text:list-level-position-and-space-mode="label-alignment">
          <style:list-level-label-alignment text:label-followed-by="listtab" fo:margin-left="3.87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4.784cm" text:min-label-width="0.635cm" fo:text-align="start" text:list-level-position-and-space-mode="label-alignment">
          <style:list-level-label-alignment text:label-followed-by="listtab" fo:margin-left="5.41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6.329cm" text:min-label-width="0.635cm" fo:text-align="start" text:list-level-position-and-space-mode="label-alignment">
          <style:list-level-label-alignment text:label-followed-by="listtab" fo:margin-left="6.9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7.874cm" text:min-label-width="0.635cm" fo:text-align="start" text:list-level-position-and-space-mode="label-alignment">
          <style:list-level-label-alignment text:label-followed-by="listtab" fo:margin-left="8.50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9.419cm" text:min-label-width="0.635cm" fo:text-align="start" text:list-level-position-and-space-mode="label-alignment">
          <style:list-level-label-alignment text:label-followed-by="listtab" fo:margin-left="10.05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0.964cm" text:min-label-width="0.635cm" fo:text-align="start" text:list-level-position-and-space-mode="label-alignment">
          <style:list-level-label-alignment text:label-followed-by="listtab" fo:margin-left="11.59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2.51cm" text:min-label-width="0.635cm" fo:text-align="start" text:list-level-position-and-space-mode="label-alignment">
          <style:list-level-label-alignment text:label-followed-by="listtab" fo:margin-left="13.14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4.055cm" text:min-label-width="0.635cm" fo:text-align="start" text:list-level-position-and-space-mode="label-alignment">
          <style:list-level-label-alignment text:label-followed-by="listtab" fo:margin-left="14.69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Level0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1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2" style:family="text">
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3" style:family="text">
      <style:text-properties fo:language="en" fo:language-asian="en" fo:language-complex="ar" fo:country="US" fo:country-asian="US" fo:country-complex="SA"/>
    </style:style>
    <style:style style:name="List2Level4" style:family="text">
      <style:text-properties fo:language="en" fo:language-asian="en" fo:language-complex="ar" fo:country="US" fo:country-asian="US" fo:country-complex="SA"/>
    </style:style>
    <style:style style:name="List2Level5" style:family="text">
      <style:text-properties fo:language="en" fo:language-asian="en" fo:language-complex="ar" fo:country="US" fo:country-asian="US" fo:country-complex="SA"/>
    </style:style>
    <style:style style:name="List2Level6" style:family="text">
      <style:text-properties fo:language="en" fo:language-asian="en" fo:language-complex="ar" fo:country="US" fo:country-asian="US" fo:country-complex="SA"/>
    </style:style>
    <style:style style:name="List2Level7" style:family="text">
      <style:text-properties fo:language="en" fo:language-asian="en" fo:language-complex="ar" fo:country="US" fo:country-asian="US" fo:country-complex="SA"/>
    </style:style>
    <style:style style:name="List2Level8" style:family="text">
      <style:text-properties fo:language="en" fo:language-asian="en" fo:language-complex="ar" fo:country="US" fo:country-asian="US" fo:country-complex="SA"/>
    </style:style>
    <text:list-style style:name="LS2">
      <text:list-level-style-number style:num-format="1" text:start-value="2" text:style-name="List2Level0" style:num-suffix="." text:level="1">
        <style:list-level-properties text:space-before="0.406cm" text:min-label-width="0.39cm" fo:text-align="start" text:list-level-position-and-space-mode="label-alignment">
          <style:list-level-label-alignment text:label-followed-by="listtab" fo:margin-left="0.796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2Level1" style:num-suffix="." text:level="2">
        <style:list-level-properties text:space-before="0.753cm" text:min-label-width="0.39cm" fo:text-align="start" text:list-level-position-and-space-mode="label-alignment">
          <style:list-level-label-alignment text:label-followed-by="listtab" fo:margin-left="1.143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i" text:style-name="List2Level2" style:num-suffix=")" style:num-prefix="(" text:level="3">
        <style:list-level-properties text:space-before="0.342cm" text:min-label-width="0.411cm" fo:text-align="start" text:list-level-position-and-space-mode="label-alignment">
          <style:list-level-label-alignment text:label-followed-by="listtab" fo:margin-left="0.753cm" fo:text-indent="-0.411cm"/>
        </style:list-level-properties>
  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2Level3" text:level="4">
        <style:list-level-properties text:space-before="2.799cm" text:min-label-width="0.411cm" fo:text-align="start" text:list-level-position-and-space-mode="label-alignment">
          <style:list-level-label-alignment text:label-followed-by="listtab" fo:margin-left="3.21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4" text:level="5">
        <style:list-level-properties text:space-before="4.881cm" text:min-label-width="0.411cm" fo:text-align="start" text:list-level-position-and-space-mode="label-alignment">
          <style:list-level-label-alignment text:label-followed-by="listtab" fo:margin-left="5.292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5" text:level="6">
        <style:list-level-properties text:space-before="6.962cm" text:min-label-width="0.411cm" fo:text-align="start" text:list-level-position-and-space-mode="label-alignment">
          <style:list-level-label-alignment text:label-followed-by="listtab" fo:margin-left="7.373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6" text:level="7">
        <style:list-level-properties text:space-before="9.043cm" text:min-label-width="0.411cm" fo:text-align="start" text:list-level-position-and-space-mode="label-alignment">
          <style:list-level-label-alignment text:label-followed-by="listtab" fo:margin-left="9.454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7" text:level="8">
        <style:list-level-properties text:space-before="11.125cm" text:min-label-width="0.411cm" fo:text-align="start" text:list-level-position-and-space-mode="label-alignment">
          <style:list-level-label-alignment text:label-followed-by="listtab" fo:margin-left="11.536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8" text:level="9">
        <style:list-level-properties text:space-before="13.206cm" text:min-label-width="0.411cm" fo:text-align="start" text:list-level-position-and-space-mode="label-alignment">
          <style:list-level-label-alignment text:label-followed-by="listtab" fo:margin-left="13.617cm" fo:text-indent="-0.41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Level0" style:family="text">
      <style:text-properties fo:letter-spacing="0cm" style:text-scale="100%" fo:language="en" fo:language-asian="en" fo:language-complex="ar" fo:country="US" fo:country-asian="US" fo:country-complex="SA"/>
    </style:style>
    <style:style style:name="List3Level1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2" style:family="text">
      <style:text-properties fo:language="en" fo:language-asian="en" fo:language-complex="ar" fo:country="US" fo:country-asian="US" fo:country-complex="SA"/>
    </style:style>
    <style:style style:name="List3Level3" style:family="text">
      <style:text-properties fo:language="en" fo:language-asian="en" fo:language-complex="ar" fo:country="US" fo:country-asian="US" fo:country-complex="SA"/>
    </style:style>
    <style:style style:name="List3Level4" style:family="text">
      <style:text-properties fo:language="en" fo:language-asian="en" fo:language-complex="ar" fo:country="US" fo:country-asian="US" fo:country-complex="SA"/>
    </style:style>
    <style:style style:name="List3Level5" style:family="text">
      <style:text-properties fo:language="en" fo:language-asian="en" fo:language-complex="ar" fo:country="US" fo:country-asian="US" fo:country-complex="SA"/>
    </style:style>
    <style:style style:name="List3Level6" style:family="text">
      <style:text-properties fo:language="en" fo:language-asian="en" fo:language-complex="ar" fo:country="US" fo:country-asian="US" fo:country-complex="SA"/>
    </style:style>
    <style:style style:name="List3Level7" style:family="text">
      <style:text-properties fo:language="en" fo:language-asian="en" fo:language-complex="ar" fo:country="US" fo:country-asian="US" fo:country-complex="SA"/>
    </style:style>
    <style:style style:name="List3Level8" style:family="text">
      <style:text-properties fo:language="en" fo:language-asian="en" fo:language-complex="ar" fo:country="US" fo:country-asian="US" fo:country-complex="SA"/>
    </style:style>
    <text:list-style style:name="LS3">
      <text:list-level-style-number style:num-format="1" text:style-name="List3Level0" text:level="1">
        <style:list-level-properties text:space-before="0cm" text:min-label-width="0.229cm" fo:text-align="start" text:list-level-position-and-space-mode="label-alignment">
          <style:list-level-label-alignment text:label-followed-by="listtab" fo:margin-left="0.229cm" fo:text-indent="-0.229cm"/>
        </style:list-level-properties>
        <style:text-properties fo:letter-spacing="0cm" style:text-scale="100%" fo:language="en" fo:language-asian="en" fo:language-complex="ar" fo:country="US" fo:country-asian="US" fo:country-complex="SA"/>
      </text:list-level-style-number>
      <text:list-level-style-number style:num-format="a" text:style-name="List3Level1" style:num-suffix=")" text:level="2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3Level2" text:level="3">
        <style:list-level-properties text:space-before="3.41cm" text:min-label-width="0.635cm" fo:text-align="start" text:list-level-position-and-space-mode="label-alignment">
          <style:list-level-label-alignment text:label-followed-by="listtab" fo:margin-left="4.04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3" text:level="4">
        <style:list-level-properties text:space-before="5.126cm" text:min-label-width="0.635cm" fo:text-align="start" text:list-level-position-and-space-mode="label-alignment">
          <style:list-level-label-alignment text:label-followed-by="listtab" fo:margin-left="5.76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4" text:level="5">
        <style:list-level-properties text:space-before="6.844cm" text:min-label-width="0.635cm" fo:text-align="start" text:list-level-position-and-space-mode="label-alignment">
          <style:list-level-label-alignment text:label-followed-by="listtab" fo:margin-left="7.47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5" text:level="6">
        <style:list-level-properties text:space-before="8.56cm" text:min-label-width="0.635cm" fo:text-align="start" text:list-level-position-and-space-mode="label-alignment">
          <style:list-level-label-alignment text:label-followed-by="listtab" fo:margin-left="9.19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6" text:level="7">
        <style:list-level-properties text:space-before="10.276cm" text:min-label-width="0.635cm" fo:text-align="start" text:list-level-position-and-space-mode="label-alignment">
          <style:list-level-label-alignment text:label-followed-by="listtab" fo:margin-left="10.91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7" text:level="8">
        <style:list-level-properties text:space-before="11.994cm" text:min-label-width="0.635cm" fo:text-align="start" text:list-level-position-and-space-mode="label-alignment">
          <style:list-level-label-alignment text:label-followed-by="listtab" fo:margin-left="12.62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8" text:level="9">
        <style:list-level-properties text:space-before="13.711cm" text:min-label-width="0.635cm" fo:text-align="start" text:list-level-position-and-space-mode="label-alignment">
          <style:list-level-label-alignment text:label-followed-by="listtab" fo:margin-left="14.346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4Level0" style:family="text">
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4Level1" style:family="text">
      <style:text-properties fo:language="en" fo:language-asian="en" fo:language-complex="ar" fo:country="US" fo:country-asian="US" fo:country-complex="SA"/>
    </style:style>
    <style:style style:name="List4Level2" style:family="text">
      <style:text-properties fo:language="en" fo:language-asian="en" fo:language-complex="ar" fo:country="US" fo:country-asian="US" fo:country-complex="SA"/>
    </style:style>
    <style:style style:name="List4Level3" style:family="text">
      <style:text-properties fo:language="en" fo:language-asian="en" fo:language-complex="ar" fo:country="US" fo:country-asian="US" fo:country-complex="SA"/>
    </style:style>
    <style:style style:name="List4Level4" style:family="text">
      <style:text-properties fo:language="en" fo:language-asian="en" fo:language-complex="ar" fo:country="US" fo:country-asian="US" fo:country-complex="SA"/>
    </style:style>
    <style:style style:name="List4Level5" style:family="text">
      <style:text-properties fo:language="en" fo:language-asian="en" fo:language-complex="ar" fo:country="US" fo:country-asian="US" fo:country-complex="SA"/>
    </style:style>
    <style:style style:name="List4Level6" style:family="text">
      <style:text-properties fo:language="en" fo:language-asian="en" fo:language-complex="ar" fo:country="US" fo:country-asian="US" fo:country-complex="SA"/>
    </style:style>
    <style:style style:name="List4Level7" style:family="text">
      <style:text-properties fo:language="en" fo:language-asian="en" fo:language-complex="ar" fo:country="US" fo:country-asian="US" fo:country-complex="SA"/>
    </style:style>
    <style:style style:name="List4Level8" style:family="text">
      <style:text-properties fo:language="en" fo:language-asian="en" fo:language-complex="ar" fo:country="US" fo:country-asian="US" fo:country-complex="SA"/>
    </style:style>
    <text:list-style style:name="LS4">
      <text:list-level-style-bullet text:bullet-char="☐" text:style-name="List4Level0" text:level="1">
        <style:list-level-properties text:space-before="0.189cm" text:min-label-width="0.501cm" fo:text-align="start" text:list-level-position-and-space-mode="label-alignment">
          <style:list-level-label-alignment text:label-followed-by="listtab" fo:margin-left="0.69cm" fo:text-indent="-0.501cm"/>
        </style:list-level-properties>
  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4Level1" text:level="2">
        <style:list-level-properties text:space-before="1.108cm" text:min-label-width="0.501cm" fo:text-align="start" text:list-level-position-and-space-mode="label-alignment">
          <style:list-level-label-alignment text:label-followed-by="listtab" fo:margin-left="1.609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2" text:level="3">
        <style:list-level-properties text:space-before="2.013cm" text:min-label-width="0.501cm" fo:text-align="start" text:list-level-position-and-space-mode="label-alignment">
          <style:list-level-label-alignment text:label-followed-by="listtab" fo:margin-left="2.514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3" text:level="4">
        <style:list-level-properties text:space-before="2.916cm" text:min-label-width="0.501cm" fo:text-align="start" text:list-level-position-and-space-mode="label-alignment">
          <style:list-level-label-alignment text:label-followed-by="listtab" fo:margin-left="3.417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4" text:level="5">
        <style:list-level-properties text:space-before="3.821cm" text:min-label-width="0.501cm" fo:text-align="start" text:list-level-position-and-space-mode="label-alignment">
          <style:list-level-label-alignment text:label-followed-by="listtab" fo:margin-left="4.322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5" text:level="6">
        <style:list-level-properties text:space-before="4.724cm" text:min-label-width="0.501cm" fo:text-align="start" text:list-level-position-and-space-mode="label-alignment">
          <style:list-level-label-alignment text:label-followed-by="listtab" fo:margin-left="5.225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6" text:level="7">
        <style:list-level-properties text:space-before="5.629cm" text:min-label-width="0.501cm" fo:text-align="start" text:list-level-position-and-space-mode="label-alignment">
          <style:list-level-label-alignment text:label-followed-by="listtab" fo:margin-left="6.13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7" text:level="8">
        <style:list-level-properties text:space-before="6.532cm" text:min-label-width="0.501cm" fo:text-align="start" text:list-level-position-and-space-mode="label-alignment">
          <style:list-level-label-alignment text:label-followed-by="listtab" fo:margin-left="7.033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8" text:level="9">
        <style:list-level-properties text:space-before="7.437cm" text:min-label-width="0.501cm" fo:text-align="start" text:list-level-position-and-space-mode="label-alignment">
          <style:list-level-label-alignment text:label-followed-by="listtab" fo:margin-left="7.938cm" fo:text-indent="-0.50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5Level0" style:family="text">
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1" style:family="text">
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2" style:family="text">
      <style:text-properties fo:language="en" fo:language-asian="en" fo:language-complex="ar" fo:country="US" fo:country-asian="US" fo:country-complex="SA"/>
    </style:style>
    <style:style style:name="List5Level3" style:family="text">
      <style:text-properties fo:language="en" fo:language-asian="en" fo:language-complex="ar" fo:country="US" fo:country-asian="US" fo:country-complex="SA"/>
    </style:style>
    <style:style style:name="List5Level4" style:family="text">
      <style:text-properties fo:language="en" fo:language-asian="en" fo:language-complex="ar" fo:country="US" fo:country-asian="US" fo:country-complex="SA"/>
    </style:style>
    <style:style style:name="List5Level5" style:family="text">
      <style:text-properties fo:language="en" fo:language-asian="en" fo:language-complex="ar" fo:country="US" fo:country-asian="US" fo:country-complex="SA"/>
    </style:style>
    <style:style style:name="List5Level6" style:family="text">
      <style:text-properties fo:language="en" fo:language-asian="en" fo:language-complex="ar" fo:country="US" fo:country-asian="US" fo:country-complex="SA"/>
    </style:style>
    <style:style style:name="List5Level7" style:family="text">
      <style:text-properties fo:language="en" fo:language-asian="en" fo:language-complex="ar" fo:country="US" fo:country-asian="US" fo:country-complex="SA"/>
    </style:style>
    <style:style style:name="List5Level8" style:family="text">
      <style:text-properties fo:language="en" fo:language-asian="en" fo:language-complex="ar" fo:country="US" fo:country-asian="US" fo:country-complex="SA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5Level1" style:num-suffix=")" style:num-prefix="(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5Level2" text:level="3">
        <style:list-level-properties text:space-before="3.034cm" text:min-label-width="0.635cm" fo:text-align="start" text:list-level-position-and-space-mode="label-alignment">
          <style:list-level-label-alignment text:label-followed-by="listtab" fo:margin-left="3.66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3" text:level="4">
        <style:list-level-properties text:space-before="4.798cm" text:min-label-width="0.635cm" fo:text-align="start" text:list-level-position-and-space-mode="label-alignment">
          <style:list-level-label-alignment text:label-followed-by="listtab" fo:margin-left="5.433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4" text:level="5">
        <style:list-level-properties text:space-before="6.562cm" text:min-label-width="0.635cm" fo:text-align="start" text:list-level-position-and-space-mode="label-alignment">
          <style:list-level-label-alignment text:label-followed-by="listtab" fo:margin-left="7.19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5" text:level="6">
        <style:list-level-properties text:space-before="8.326cm" text:min-label-width="0.635cm" fo:text-align="start" text:list-level-position-and-space-mode="label-alignment">
          <style:list-level-label-alignment text:label-followed-by="listtab" fo:margin-left="8.96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6" text:level="7">
        <style:list-level-properties text:space-before="10.089cm" text:min-label-width="0.635cm" fo:text-align="start" text:list-level-position-and-space-mode="label-alignment">
          <style:list-level-label-alignment text:label-followed-by="listtab" fo:margin-left="10.72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7" text:level="8">
        <style:list-level-properties text:space-before="11.853cm" text:min-label-width="0.635cm" fo:text-align="start" text:list-level-position-and-space-mode="label-alignment">
          <style:list-level-label-alignment text:label-followed-by="listtab" fo:margin-left="12.48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8" text:level="9">
        <style:list-level-properties text:space-before="13.617cm" text:min-label-width="0.635cm" fo:text-align="start" text:list-level-position-and-space-mode="label-alignment">
          <style:list-level-label-alignment text:label-followed-by="listtab" fo:margin-left="14.252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1" style:family="paragraph" style:parent-style-name="Body_20_Text" style:master-page-name="MasterPage6">
      <style:paragraph-properties fo:line-height="6%"/>
    </style:style>
    <style:style style:name="FR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" style:family="paragraph" style:parent-style-name="Body_20_Text">
      <style:paragraph-properties fo:line-height="0.393cm" fo:margin-top="0cm" fo:margin-bottom="0cm" fo:margin-left="0.035cm"/>
    </style:style>
    <style:style style:name="T3_1" style:family="text">
      <style:text-properties fo:letter-spacing="-0.004cm" style:font-name="Calibri"/>
    </style:style>
    <style:style style:name="FR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" style:family="paragraph" style:parent-style-name="Body_20_Text">
      <style:paragraph-properties fo:margin-top="0cm" fo:margin-bottom="0cm" fo:margin-left="0.035cm"/>
    </style:style>
    <style:style style:name="T4_1" style:family="text">
      <style:text-properties fo:letter-spacing="-0.007cm"/>
    </style:style>
    <style:style style:name="P5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7" style:family="paragraph" style:parent-style-name="Body_20_Text">
      <style:paragraph-properties fo:line-height="6%"/>
    </style:style>
    <style:style style:name="FR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" style:family="paragraph" style:parent-style-name="Body_20_Text">
      <style:paragraph-properties fo:line-height="0.393cm" fo:margin-top="0cm" fo:margin-bottom="0cm" fo:margin-left="0.035cm"/>
    </style:style>
    <style:style style:name="T9_1" style:family="text">
      <style:text-properties fo:letter-spacing="-0.004cm" style:font-name="Calibri"/>
    </style:style>
    <style:style style:name="FR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" style:family="paragraph" style:parent-style-name="Body_20_Text">
      <style:paragraph-properties fo:margin-top="0cm" fo:margin-bottom="0cm" fo:margin-left="0.035cm"/>
    </style:style>
    <style:style style:name="T10_1" style:family="text">
      <style:text-properties fo:letter-spacing="-0.007cm"/>
    </style:style>
    <style:style style:name="P11" style:family="paragraph" style:parent-style-name="Footer"/>
    <style:style style:name="FR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3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13" style:family="paragraph" style:parent-style-name="Body_20_Text">
      <style:paragraph-properties fo:line-height="6%"/>
    </style:style>
    <style:style style:name="FR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" style:family="paragraph" style:parent-style-name="Normal"/>
    <style:style style:name="T1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5" style:family="paragraph" style:parent-style-name="Body_20_Text">
      <style:paragraph-properties fo:line-height="0.393cm" fo:margin-top="0cm" fo:margin-bottom="0cm" fo:margin-left="0.035cm"/>
    </style:style>
    <style:style style:name="T15_1" style:family="text">
      <style:text-properties fo:letter-spacing="-0.004cm" style:font-name="Calibri"/>
    </style:style>
    <style:style style:name="FR11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6" style:family="paragraph" style:parent-style-name="Body_20_Text">
      <style:paragraph-properties fo:margin-top="0cm" fo:margin-bottom="0cm" fo:margin-left="0.035cm"/>
    </style:style>
    <style:style style:name="T16_1" style:family="text">
      <style:text-properties fo:letter-spacing="-0.007cm"/>
    </style:style>
    <style:style style:name="P17" style:family="paragraph" style:parent-style-name="Footer"/>
    <style:style style:name="FR1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/>
    <style:style style:name="T18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4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19" style:family="paragraph" style:parent-style-name="Body_20_Text">
      <style:paragraph-properties fo:line-height="6%"/>
    </style:style>
    <style:style style:name="FR1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0" style:family="paragraph" style:parent-style-name="Normal"/>
    <style:style style:name="T2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4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1" style:family="paragraph" style:parent-style-name="Body_20_Text">
      <style:paragraph-properties fo:line-height="0.393cm" fo:margin-top="0cm" fo:margin-bottom="0cm" fo:margin-left="0.035cm"/>
    </style:style>
    <style:style style:name="T21_1" style:family="text">
      <style:text-properties fo:letter-spacing="-0.004cm" style:font-name="Calibri"/>
    </style:style>
    <style:style style:name="FR1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2" style:family="paragraph" style:parent-style-name="Body_20_Text">
      <style:paragraph-properties fo:margin-top="0cm" fo:margin-bottom="0cm" fo:margin-left="0.035cm"/>
    </style:style>
    <style:style style:name="T22_1" style:family="text">
      <style:text-properties fo:letter-spacing="-0.007cm"/>
    </style:style>
    <style:style style:name="P23" style:family="paragraph" style:parent-style-name="Footer"/>
    <style:style style:name="FR1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4" style:family="paragraph" style:parent-style-name="Normal"/>
    <style:style style:name="T24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5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25" style:family="paragraph" style:parent-style-name="Body_20_Text">
      <style:paragraph-properties fo:line-height="6%"/>
    </style:style>
    <style:style style:name="FR17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6" style:family="paragraph" style:parent-style-name="Normal"/>
    <style:style style:name="T2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7" style:family="paragraph" style:parent-style-name="Body_20_Text">
      <style:paragraph-properties fo:line-height="0.393cm" fo:margin-top="0cm" fo:margin-bottom="0cm" fo:margin-left="0.035cm"/>
    </style:style>
    <style:style style:name="T27_1" style:family="text">
      <style:text-properties fo:letter-spacing="-0.004cm" style:font-name="Calibri"/>
    </style:style>
    <style:style style:name="FR19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8" style:family="paragraph" style:parent-style-name="Body_20_Text">
      <style:paragraph-properties fo:margin-top="0cm" fo:margin-bottom="0cm" fo:margin-left="0.035cm"/>
    </style:style>
    <style:style style:name="T28_1" style:family="text">
      <style:text-properties fo:letter-spacing="-0.007cm"/>
    </style:style>
    <style:style style:name="P29" style:family="paragraph" style:parent-style-name="Footer"/>
    <style:style style:name="FR20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0" style:family="paragraph" style:parent-style-name="Normal"/>
    <style:style style:name="T3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6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31" style:family="paragraph" style:parent-style-name="Body_20_Text">
      <style:paragraph-properties fo:line-height="6%"/>
    </style:style>
    <style:style style:name="FR2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2" style:family="paragraph" style:parent-style-name="Normal"/>
    <style:style style:name="T3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3" style:family="paragraph" style:parent-style-name="Body_20_Text">
      <style:paragraph-properties fo:line-height="0.393cm" fo:margin-top="0cm" fo:margin-bottom="0cm" fo:margin-left="0.035cm"/>
    </style:style>
    <style:style style:name="T33_1" style:family="text">
      <style:text-properties fo:letter-spacing="-0.004cm" style:font-name="Calibri"/>
    </style:style>
    <style:style style:name="FR2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4" style:family="paragraph" style:parent-style-name="Body_20_Text">
      <style:paragraph-properties fo:margin-top="0cm" fo:margin-bottom="0cm" fo:margin-left="0.035cm"/>
    </style:style>
    <style:style style:name="T34_1" style:family="text">
      <style:text-properties fo:letter-spacing="-0.007cm"/>
    </style:style>
    <style:style style:name="P35" style:family="paragraph" style:parent-style-name="Footer"/>
    <style:style style:name="FR2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6" style:family="paragraph" style:parent-style-name="Normal"/>
    <style:style style:name="T36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7">
      <style:page-layout-properties style:print-orientation="portrait" fo:page-width="21.59cm" fo:page-height="27.94cm" fo:padding-top="0cm" fo:margin-top="0.612cm" fo:padding-bottom="0cm" fo:margin-bottom="0cm" fo:padding-left="0cm" fo:margin-left="2.54cm" fo:padding-right="0cm" fo:margin-right="1.27cm"/>
      <style:header-style>
        <style:header-footer-properties fo:min-height="1.752cm" style:dynamic-spacing="true"/>
      </style:header-style>
      <style:footer-style>
        <style:header-footer-properties fo:min-height="0.494cm" style:dynamic-spacing="true"/>
      </style:footer-style>
    </style:page-layout>
    <style:style style:name="P37" style:family="paragraph" style:parent-style-name="Body_20_Text">
      <style:paragraph-properties fo:line-height="6%"/>
    </style:style>
    <style:style style:name="FR2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8" style:family="paragraph" style:parent-style-name="Normal"/>
    <style:style style:name="T3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6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9" style:family="paragraph" style:parent-style-name="Body_20_Text">
      <style:paragraph-properties fo:line-height="0.393cm" fo:margin-top="0cm" fo:margin-bottom="0cm" fo:margin-left="0.035cm"/>
    </style:style>
    <style:style style:name="T39_1" style:family="text">
      <style:text-properties fo:letter-spacing="-0.004cm" style:font-name="Calibri"/>
    </style:style>
    <style:style style:name="FR2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0" style:family="paragraph" style:parent-style-name="Body_20_Text">
      <style:paragraph-properties fo:margin-top="0cm" fo:margin-bottom="0cm" fo:margin-left="0.035cm"/>
    </style:style>
    <style:style style:name="T40_1" style:family="text">
      <style:text-properties fo:letter-spacing="-0.007cm"/>
    </style:style>
    <style:style style:name="P41" style:family="paragraph" style:parent-style-name="Footer"/>
    <style:style style:name="FR2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2" style:family="paragraph" style:parent-style-name="Normal"/>
    <style:style style:name="T42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8"><draw:text-box fo:min-height="0.96cm"><text:p text:style-name="P2"><text:span text:style-name="T2_1">OFFICIAL</text:span></text:p></draw:text-box><svg:desc>OFFICIAL</svg:desc></draw:frame><draw:frame svg:x="0.654cm" svg:y="0.551cm" svg:width="1.393cm" svg:height="0.476cm" draw:style-name="FR2" text:anchor-type="page" draw:z-index="0"><draw:text-box><text:p text:style-name="P3"><text:span text:style-name="T3_1">OFFICIAL</text:span></text:p></draw:text-box></draw:frame><draw:frame svg:x="18.204cm" svg:y="1.22cm" svg:width="0.908cm" svg:height="0.517cm" draw:style-name="FR3" text:anchor-type="page" draw:z-index="2"><draw:text-box><text:p text:style-name="P4"><text:span text:style-name="T4_1">2024</text:span></text:p></draw:text-box></draw:frame></text:p>
      </style:header>
      <style:footer>
        <text:p text:style-name="P5"><draw:frame svg:x="0cm" svg:y="0cm" svg:width="1.441cm" svg:height="0.96cm" draw:style-name="FR4" text:anchor-type="page" draw:z-index="14"><draw:text-box fo:min-height="0.96cm"><text:p text:style-name="P6"><text:span text:style-name="T6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7"><draw:frame svg:x="0cm" svg:y="0cm" svg:width="1.441cm" svg:height="0.96cm" draw:style-name="FR5" text:anchor-type="page" draw:z-index="8"><draw:text-box fo:min-height="0.96cm"><text:p text:style-name="P8"><text:span text:style-name="T8_1">OFFICIAL</text:span></text:p></draw:text-box><svg:desc>OFFICIAL</svg:desc></draw:frame><draw:frame svg:x="0.654cm" svg:y="0.551cm" svg:width="1.393cm" svg:height="0.476cm" draw:style-name="FR6" text:anchor-type="page" draw:z-index="0"><draw:text-box><text:p text:style-name="P9"><text:span text:style-name="T9_1">OFFICIAL</text:span></text:p></draw:text-box></draw:frame><draw:frame svg:x="18.204cm" svg:y="1.22cm" svg:width="0.908cm" svg:height="0.517cm" draw:style-name="FR7" text:anchor-type="page" draw:z-index="2"><draw:text-box><text:p text:style-name="P10"><text:span text:style-name="T10_1">2024</text:span></text:p></draw:text-box></draw:frame></text:p>
      </style:header>
      <style:footer>
        <text:p text:style-name="P11"><draw:frame svg:x="0cm" svg:y="0cm" svg:width="1.441cm" svg:height="0.96cm" draw:style-name="FR8" text:anchor-type="page" draw:z-index="14"><draw:text-box fo:min-height="0.96cm"><text:p text:style-name="P12"><text:span text:style-name="T12_1">OFFICIAL</text:span></text:p></draw:text-box><svg:desc>OFFICIAL</svg:desc></draw:frame></text:p>
      </style:footer>
    </style:master-page>
    <style:master-page style:name="MasterPage2" style:page-layout-name="pm3">
      <style:header>
        <text:p text:style-name="P13"><draw:frame svg:x="0cm" svg:y="0cm" svg:width="1.441cm" svg:height="0.96cm" draw:style-name="FR9" text:anchor-type="page" draw:z-index="8"><draw:text-box fo:min-height="0.96cm"><text:p text:style-name="P14"><text:span text:style-name="T14_1">OFFICIAL</text:span></text:p></draw:text-box><svg:desc>OFFICIAL</svg:desc></draw:frame><draw:frame svg:x="0.654cm" svg:y="0.551cm" svg:width="1.393cm" svg:height="0.476cm" draw:style-name="FR10" text:anchor-type="page" draw:z-index="0"><draw:text-box><text:p text:style-name="P15"><text:span text:style-name="T15_1">OFFICIAL</text:span></text:p></draw:text-box></draw:frame><draw:frame svg:x="18.204cm" svg:y="1.22cm" svg:width="0.908cm" svg:height="0.517cm" draw:style-name="FR11" text:anchor-type="page" draw:z-index="2"><draw:text-box><text:p text:style-name="P16"><text:span text:style-name="T16_1">2024</text:span></text:p></draw:text-box></draw:frame></text:p>
      </style:header>
      <style:footer>
        <text:p text:style-name="P17"><draw:frame svg:x="0cm" svg:y="0cm" svg:width="1.441cm" svg:height="0.96cm" draw:style-name="FR12" text:anchor-type="page" draw:z-index="14"><draw:text-box fo:min-height="0.96cm"><text:p text:style-name="P18"><text:span text:style-name="T18_1">OFFICIAL</text:span></text:p></draw:text-box><svg:desc>OFFICIAL</svg:desc></draw:frame></text:p>
      </style:footer>
    </style:master-page>
    <style:master-page style:name="MasterPage3" style:page-layout-name="pm4">
      <style:header>
        <text:p text:style-name="P19"><draw:frame svg:x="0cm" svg:y="0cm" svg:width="1.441cm" svg:height="0.96cm" draw:style-name="FR13" text:anchor-type="page" draw:z-index="8"><draw:text-box fo:min-height="0.96cm"><text:p text:style-name="P20"><text:span text:style-name="T20_1">OFFICIAL</text:span></text:p></draw:text-box><svg:desc>OFFICIAL</svg:desc></draw:frame><draw:frame svg:x="0.654cm" svg:y="0.551cm" svg:width="1.393cm" svg:height="0.476cm" draw:style-name="FR14" text:anchor-type="page" draw:z-index="0"><draw:text-box><text:p text:style-name="P21"><text:span text:style-name="T21_1">OFFICIAL</text:span></text:p></draw:text-box></draw:frame><draw:frame svg:x="18.204cm" svg:y="1.22cm" svg:width="0.908cm" svg:height="0.517cm" draw:style-name="FR15" text:anchor-type="page" draw:z-index="2"><draw:text-box><text:p text:style-name="P22"><text:span text:style-name="T22_1">2024</text:span></text:p></draw:text-box></draw:frame></text:p>
      </style:header>
      <style:footer>
        <text:p text:style-name="P23"><draw:frame svg:x="0cm" svg:y="0cm" svg:width="1.441cm" svg:height="0.96cm" draw:style-name="FR16" text:anchor-type="page" draw:z-index="14"><draw:text-box fo:min-height="0.96cm"><text:p text:style-name="P24"><text:span text:style-name="T24_1">OFFICIAL</text:span></text:p></draw:text-box><svg:desc>OFFICIAL</svg:desc></draw:frame></text:p>
      </style:footer>
    </style:master-page>
    <style:master-page style:name="MasterPage4" style:page-layout-name="pm5">
      <style:header>
        <text:p text:style-name="P25"><draw:frame svg:x="0cm" svg:y="0cm" svg:width="1.441cm" svg:height="0.96cm" draw:style-name="FR17" text:anchor-type="page" draw:z-index="8"><draw:text-box fo:min-height="0.96cm"><text:p text:style-name="P26"><text:span text:style-name="T26_1">OFFICIAL</text:span></text:p></draw:text-box><svg:desc>OFFICIAL</svg:desc></draw:frame><draw:frame svg:x="0.654cm" svg:y="0.551cm" svg:width="1.393cm" svg:height="0.476cm" draw:style-name="FR18" text:anchor-type="page" draw:z-index="0"><draw:text-box><text:p text:style-name="P27"><text:span text:style-name="T27_1">OFFICIAL</text:span></text:p></draw:text-box></draw:frame><draw:frame svg:x="18.204cm" svg:y="1.22cm" svg:width="0.908cm" svg:height="0.517cm" draw:style-name="FR19" text:anchor-type="page" draw:z-index="2"><draw:text-box><text:p text:style-name="P28"><text:span text:style-name="T28_1">2024</text:span></text:p></draw:text-box></draw:frame></text:p>
      </style:header>
      <style:footer>
        <text:p text:style-name="P29"><draw:frame svg:x="0cm" svg:y="0cm" svg:width="1.441cm" svg:height="0.96cm" draw:style-name="FR20" text:anchor-type="page" draw:z-index="14"><draw:text-box fo:min-height="0.96cm"><text:p text:style-name="P30"><text:span text:style-name="T30_1">OFFICIAL</text:span></text:p></draw:text-box><svg:desc>OFFICIAL</svg:desc></draw:frame></text:p>
      </style:footer>
    </style:master-page>
    <style:master-page style:name="MasterPage5" style:page-layout-name="pm6">
      <style:header>
        <text:p text:style-name="P31"><draw:frame svg:x="0cm" svg:y="0cm" svg:width="1.441cm" svg:height="0.96cm" draw:style-name="FR21" text:anchor-type="page" draw:z-index="8"><draw:text-box fo:min-height="0.96cm"><text:p text:style-name="P32"><text:span text:style-name="T32_1">OFFICIAL</text:span></text:p></draw:text-box><svg:desc>OFFICIAL</svg:desc></draw:frame><draw:frame svg:x="0.654cm" svg:y="0.551cm" svg:width="1.393cm" svg:height="0.476cm" draw:style-name="FR22" text:anchor-type="page" draw:z-index="0"><draw:text-box><text:p text:style-name="P33"><text:span text:style-name="T33_1">OFFICIAL</text:span></text:p></draw:text-box></draw:frame><draw:frame svg:x="18.204cm" svg:y="1.22cm" svg:width="0.908cm" svg:height="0.517cm" draw:style-name="FR23" text:anchor-type="page" draw:z-index="2"><draw:text-box><text:p text:style-name="P34"><text:span text:style-name="T34_1">2024</text:span></text:p></draw:text-box></draw:frame></text:p>
      </style:header>
      <style:footer>
        <text:p text:style-name="P35"><draw:frame svg:x="0cm" svg:y="0cm" svg:width="1.441cm" svg:height="0.96cm" draw:style-name="FR24" text:anchor-type="page" draw:z-index="14"><draw:text-box fo:min-height="0.96cm"><text:p text:style-name="P36"><text:span text:style-name="T36_1">OFFICIAL</text:span></text:p></draw:text-box><svg:desc>OFFICIAL</svg:desc></draw:frame></text:p>
      </style:footer>
    </style:master-page>
    <style:master-page style:name="MasterPage6" style:page-layout-name="pm7">
      <style:header>
        <text:p text:style-name="P37"><draw:frame svg:x="0cm" svg:y="0cm" svg:width="1.441cm" svg:height="0.96cm" draw:style-name="FR25" text:anchor-type="page" draw:z-index="8"><draw:text-box fo:min-height="0.96cm"><text:p text:style-name="P38"><text:span text:style-name="T38_1">OFFICIAL</text:span></text:p></draw:text-box><svg:desc>OFFICIAL</svg:desc></draw:frame><draw:frame svg:x="0.654cm" svg:y="0.551cm" svg:width="1.393cm" svg:height="0.476cm" draw:style-name="FR26" text:anchor-type="page" draw:z-index="0"><draw:text-box><text:p text:style-name="P39"><text:span text:style-name="T39_1">OFFICIAL</text:span></text:p></draw:text-box></draw:frame><draw:frame svg:x="18.204cm" svg:y="1.22cm" svg:width="0.908cm" svg:height="0.517cm" draw:style-name="FR27" text:anchor-type="page" draw:z-index="2"><draw:text-box><text:p text:style-name="P40"><text:span text:style-name="T40_1">2024</text:span></text:p></draw:text-box></draw:frame></text:p>
      </style:header>
      <style:footer>
        <text:p text:style-name="P41"><draw:frame svg:x="0cm" svg:y="0cm" svg:width="1.441cm" svg:height="0.96cm" draw:style-name="FR28" text:anchor-type="page" draw:z-index="14"><draw:text-box fo:min-height="0.96cm"><text:p text:style-name="P42"><text:span text:style-name="T42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DP-UNICEF-UNFPA Contribution Arrangement</dc:title>
    <meta:initial-creator>Andreas Ruckriegel</meta:initial-creator>
    <meta:creation-date>2026-07-30T11:34:00</meta:creation-date>
    <dc:creator>Sami Kawash</dc:creator>
    <dc:date>2026-07-30T11:51:00</dc:date>
    <meta:editing-cycles>2</meta:editing-cycles>
    <meta:document-statistic meta:page-count="7" meta:paragraph-count="30" meta:row-count="108" meta:word-count="2292" meta:character-count="15330" meta:non-whitespace-character-count="13068"/>
    <meta:user-defined meta:name="ClassificationContentMarkingFooterFontProps">#000000,10,Aptos</meta:user-defined>
    <meta:user-defined meta:name="ClassificationContentMarkingFooterShapeIds">2301f93,7a23e184,23cbf570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144b0d0c,b17708d,592a0e2c</meta:user-defined>
    <meta:user-defined meta:name="ClassificationContentMarkingHeaderText">OFFICIAL</meta:user-defined>
    <meta:user-defined meta:name="ContentTypeId">0x010100A9E804AD2130B047BEB1B1355903FA59040029B654AF8405814599DA5C11D59C8993</meta:user-defined>
    <meta:user-defined meta:name="Converter">SolidFramework v10.0.19910.1</meta:user-defined>
    <meta:user-defined meta:name="Created" meta:value-type="date">2024-03-28T00:00:00</meta:user-defined>
    <meta:user-defined meta:name="Creator">Microsoft® Word for Microsoft 365</meta:user-defined>
    <meta:user-defined meta:name="LastSaved" meta:value-type="date">2026-07-30T00:00:00</meta:user-defined>
    <meta:user-defined meta:name="Producer">Microsoft® Word for Microsoft 365</meta:user-defined>
  </office:meta>
</office:document-meta>
</file>