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rial MT" svg:font-family="Arial MT" style:font-pitch="variable" style:font-family-generic="swiss"/>
    <style:font-face style:name="Times New Roman" svg:font-family="Times New Roman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Normal" style:master-page-name="Standard">
      <style:paragraph-properties fo:text-align="right" fo:margin-top="0.146cm" fo:margin-right="0.628cm" style:page-number="1"/>
    </style:style>
    <style:style style:name="T1_1" style:family="text"/>
    <style:style style:name="T1_2" style:family="text">
      <style:text-properties fo:letter-spacing="-0.014cm"/>
    </style:style>
    <style:style style:name="T1_3" style:family="text">
      <style:text-properties fo:letter-spacing="-0.021cm"/>
    </style:style>
    <style:style style:name="P2" style:family="paragraph" style:parent-style-name="Body_20_Text">
      <style:text-properties fo:font-size="11pt" style:font-size-asian="11pt"/>
    </style:style>
    <style:style style:name="P3" style:family="paragraph" style:parent-style-name="Normal">
      <style:paragraph-properties fo:text-align="right" fo:text-indent="4.288cm" fo:margin-top="0.002cm" fo:margin-left="10.433cm" fo:margin-right="0.623cm"/>
    </style:style>
    <style:style style:name="T3_1" style:family="text">
      <style:text-properties style:text-underline-style="solid" style:text-underline-color="font-color"/>
    </style:style>
    <style:style style:name="T3_2" style:family="text">
      <style:text-properties fo:letter-spacing="-0.028cm" style:text-underline-style="solid" style:text-underline-color="font-color"/>
    </style:style>
    <style:style style:name="T3_3" style:family="text">
      <style:text-properties style:text-underline-style="solid" style:text-underline-color="font-color"/>
    </style:style>
    <style:style style:name="T3_4" style:family="text"/>
    <style:style style:name="T3_5" style:family="text">
      <style:text-properties style:text-underline-style="solid" style:text-underline-color="font-color"/>
    </style:style>
    <style:style style:name="T3_6" style:family="text">
      <style:text-properties fo:letter-spacing="-0.021cm" style:text-underline-style="solid" style:text-underline-color="font-color"/>
    </style:style>
    <style:style style:name="T3_7" style:family="text">
      <style:text-properties fo:letter-spacing="-0.004cm" style:text-underline-style="solid" style:text-underline-color="font-color"/>
    </style:style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4" style:family="paragraph" style:parent-style-name="Normal" style:master-page-name="MasterPage1">
      <style:paragraph-properties fo:margin-top="0.146cm"/>
    </style:style>
    <style:style style:name="T4_1" style:family="text">
      <style:text-properties fo:letter-spacing="-0.004cm"/>
    </style:style>
    <style:style style:name="P5" style:family="paragraph" style:parent-style-name="Body_20_Text">
      <style:text-properties fo:font-size="11pt" style:font-size-asian="11pt"/>
    </style:style>
    <style:style style:name="P6" style:family="paragraph" style:parent-style-name="Normal">
      <style:paragraph-properties fo:margin-top="0.002cm"/>
    </style:style>
    <style:style style:name="T6_1" style:family="text"/>
    <style:style style:name="T6_2" style:family="text">
      <style:text-properties fo:letter-spacing="-0.004cm"/>
    </style:style>
    <style:style style:name="P7" style:family="paragraph" style:parent-style-name="Body_20_Text">
      <style:text-properties fo:font-size="11pt" style:font-size-asian="11pt"/>
    </style:style>
    <style:style style:name="P8" style:family="paragraph" style:parent-style-name="List_20_Paragraph">
      <style:paragraph-properties fo:text-align="justify" fo:margin-right="0.63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8_1" style:family="text"/>
    <style:style style:name="T8_2" style:family="text">
      <style:text-properties fo:letter-spacing="-0.028cm"/>
    </style:style>
    <style:style style:name="T8_3" style:family="text"/>
    <style:style style:name="T8_4" style:family="text">
      <style:text-properties fo:letter-spacing="-0.026cm"/>
    </style:style>
    <style:style style:name="T8_5" style:family="text"/>
    <style:style style:name="T8_6" style:family="text">
      <style:text-properties style:text-underline-style="solid" style:text-underline-color="font-color"/>
    </style:style>
    <style:style style:name="T8_7" style:family="text">
      <style:text-properties fo:letter-spacing="-0.026cm" style:text-underline-style="solid" style:text-underline-color="font-color"/>
    </style:style>
    <style:style style:name="T8_8" style:family="text">
      <style:text-properties style:text-underline-style="solid" style:text-underline-color="font-color"/>
    </style:style>
    <style:style style:name="T8_9" style:family="text">
      <style:text-properties fo:letter-spacing="-0.028cm" style:text-underline-style="solid" style:text-underline-color="font-color"/>
    </style:style>
    <style:style style:name="T8_10" style:family="text">
      <style:text-properties style:text-underline-style="solid" style:text-underline-color="font-color"/>
    </style:style>
    <style:style style:name="T8_11" style:family="text"/>
    <style:style style:name="T8_12" style:family="text">
      <style:text-properties fo:letter-spacing="-0.026cm"/>
    </style:style>
    <style:style style:name="T8_13" style:family="text"/>
    <style:style style:name="T8_14" style:family="text">
      <style:text-properties fo:letter-spacing="-0.026cm"/>
    </style:style>
    <style:style style:name="T8_15" style:family="text"/>
    <style:style style:name="T8_16" style:family="text">
      <style:text-properties fo:letter-spacing="-0.026cm"/>
    </style:style>
    <style:style style:name="T8_17" style:family="text"/>
    <style:style style:name="T8_18" style:family="text">
      <style:text-properties fo:letter-spacing="-0.028cm"/>
    </style:style>
    <style:style style:name="T8_19" style:family="text"/>
    <style:style style:name="T8_20" style:family="text">
      <style:text-properties fo:letter-spacing="-0.026cm"/>
    </style:style>
    <style:style style:name="T8_21" style:family="text"/>
    <style:style style:name="T8_22" style:family="text">
      <style:text-properties fo:letter-spacing="-0.026cm"/>
    </style:style>
    <style:style style:name="T8_23" style:family="text"/>
    <style:style style:name="T8_24" style:family="text">
      <style:text-properties fo:letter-spacing="-0.028cm"/>
    </style:style>
    <style:style style:name="T8_25" style:family="text"/>
    <style:style style:name="T8_26" style:family="text">
      <style:text-properties fo:letter-spacing="-0.026cm"/>
    </style:style>
    <style:style style:name="T8_27" style:family="text"/>
    <style:style style:name="T8_28" style:family="text">
      <style:text-properties style:text-underline-style="solid" style:text-underline-color="font-color"/>
    </style:style>
    <style:style style:name="T8_29" style:family="text"/>
    <style:style style:name="T8_30" style:family="text">
      <style:text-properties style:text-underline-style="solid" style:text-underline-color="font-color"/>
    </style:style>
    <style:style style:name="T8_31" style:family="text"/>
    <style:style style:name="P9" style:family="paragraph" style:parent-style-name="Body_20_Text">
      <style:paragraph-properties fo:margin-top="0.037cm" fo:margin-bottom="0.002cm"/>
    </style:style>
    <style:style style:name="Table1" style:family="table">
      <style:table-properties table:align="left" style:width="15.242cm" fo:margin-left="1.478cm"/>
    </style:style>
    <style:style style:name="Column1" style:family="table-column">
      <style:table-column-properties style:column-width="5.479cm" style:use-optimal-column-width="false"/>
    </style:style>
    <style:style style:name="Column2" style:family="table-column">
      <style:table-column-properties style:column-width="0.444cm" style:use-optimal-column-width="false"/>
    </style:style>
    <style:style style:name="Column3" style:family="table-column">
      <style:table-column-properties style:column-width="1.473cm" style:use-optimal-column-width="false"/>
    </style:style>
    <style:style style:name="Column4" style:family="table-column">
      <style:table-column-properties style:column-width="2.642cm" style:use-optimal-column-width="false"/>
    </style:style>
    <style:style style:name="Column5" style:family="table-column">
      <style:table-column-properties style:column-width="2.676cm" style:use-optimal-column-width="false"/>
    </style:style>
    <style:style style:name="Column6" style:family="table-column">
      <style:table-column-properties style:column-width="2.328cm" style:use-optimal-column-width="false"/>
    </style:style>
    <style:style style:name="Column7" style:family="table-column">
      <style:table-column-properties style:column-width="0.199cm" style:use-optimal-column-width="false"/>
    </style:style>
    <style:style style:name="Row1" style:family="table-row">
      <style:table-row-properties style:min-row-height="1.341cm" style:use-optimal-row-height="false"/>
    </style:style>
    <style:style style:name="Cell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" style:family="paragraph" style:parent-style-name="Table_20_Paragraph">
      <style:paragraph-properties fo:margin-left="0.189cm" fo:margin-right="1.339cm"/>
    </style:style>
    <style:style style:name="T10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0_2" style:family="text">
      <style:text-properties fo:letter-spacing="-0.02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0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0_4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" style:family="paragraph" style:parent-style-name="Table_20_Paragraph">
      <style:paragraph-properties fo:margin-left="0.189cm"/>
    </style:style>
    <style:style style:name="T11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1_2" style:family="text">
      <style:text-properties fo:letter-spacing="0.11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1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1_4" style:family="text">
      <style:text-properties fo:letter-spacing="0.113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1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1_6" style:family="text">
      <style:text-properties fo:letter-spacing="0.116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1_7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1_8" style:family="text">
      <style:text-properties fo:letter-spacing="0.10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1_9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1_10" style:family="text">
      <style:text-properties fo:letter-spacing="0.113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1_1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1_12" style:family="text">
      <style:text-properties fo:letter-spacing="0.1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1_13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12" style:family="paragraph" style:parent-style-name="Table_20_Paragraph">
      <style:paragraph-properties fo:line-height="0.444cm" fo:margin-left="0.189cm"/>
    </style:style>
    <style:style style:name="T12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2_2" style:family="text">
      <style:text-properties fo:letter-spacing="-0.01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2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2_4" style:family="text">
      <style:text-properties fo:letter-spacing="-0.01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2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2_6" style:family="text">
      <style:text-properties fo:letter-spacing="-0.01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2_7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2_8" style:family="text">
      <style:text-properties fo:letter-spacing="-0.01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2_9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2_10" style:family="text">
      <style:text-properties fo:letter-spacing="-0.01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2_1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2_12" style:family="text">
      <style:text-properties fo:letter-spacing="-0.01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2_1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2" style:family="table-row">
      <style:table-row-properties style:min-row-height="0.893cm" style:use-optimal-row-height="false"/>
    </style:style>
    <style:style style:name="Cell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" style:family="paragraph" style:parent-style-name="Table_20_Paragraph">
      <style:paragraph-properties fo:margin-left="0.189cm"/>
    </style:style>
    <style:style style:name="T13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3_2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3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3_4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3_5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4" style:family="paragraph" style:parent-style-name="Table_20_Paragraph">
      <style:paragraph-properties fo:margin-left="0.189cm"/>
    </style:style>
    <style:style style:name="T14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4_2" style:family="text">
      <style:text-properties fo:letter-spacing="-0.005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4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4_4" style:family="text">
      <style:text-properties fo:letter-spacing="-0.005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4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4_6" style:family="text">
      <style:text-properties fo:letter-spacing="-0.005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4_7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4_8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4_9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4_10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4_1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4_12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4_13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3" style:family="table-row">
      <style:table-row-properties style:min-row-height="0.893cm" style:use-optimal-row-height="false"/>
    </style:style>
    <style:style style:name="Cell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5" style:family="paragraph" style:parent-style-name="Table_20_Paragraph">
      <style:paragraph-properties fo:line-height="0.446cm" fo:margin-left="0.189cm"/>
    </style:style>
    <style:style style:name="T15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5_2" style:family="text">
      <style:text-properties fo:letter-spacing="-0.002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5_3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16" style:family="paragraph" style:parent-style-name="Table_20_Paragraph">
      <style:paragraph-properties fo:line-height="0.413cm" fo:margin-left="0.189cm"/>
    </style:style>
    <style:style style:name="T16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6_2" style:family="text">
      <style:text-properties fo:letter-spacing="-0.025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6_3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" style:family="paragraph" style:parent-style-name="Table_20_Paragraph">
      <style:paragraph-properties fo:margin-left="0cm"/>
      <style:text-properties style:font-name="Times New Roman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4" style:family="table-row">
      <style:table-row-properties style:min-row-height="1.337cm" style:use-optimal-row-height="false"/>
    </style:style>
    <style:style style:name="Cell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" style:family="paragraph" style:parent-style-name="Table_20_Paragraph">
      <style:paragraph-properties fo:margin-left="0.189cm" fo:margin-right="0.159cm"/>
    </style:style>
    <style:style style:name="T18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8_2" style:family="text">
      <style:text-properties fo:letter-spacing="-0.02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8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8_4" style:family="text">
      <style:text-properties fo:letter-spacing="-0.026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8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8_6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9" style:family="paragraph" style:parent-style-name="Table_20_Paragraph">
      <style:paragraph-properties fo:margin-left="0.189cm"/>
    </style:style>
    <style:style style:name="T19_1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5" style:family="table-row">
      <style:table-row-properties style:min-row-height="1.337cm" style:use-optimal-row-height="false"/>
    </style:style>
    <style:style style:name="Cell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0" style:family="paragraph" style:parent-style-name="Table_20_Paragraph">
      <style:paragraph-properties fo:margin-left="0.189cm" fo:margin-right="1.339cm"/>
    </style:style>
    <style:style style:name="T20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0_2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1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1" style:family="paragraph" style:parent-style-name="Table_20_Paragraph">
      <style:paragraph-properties fo:margin-left="0.189cm"/>
    </style:style>
    <style:style style:name="T21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1_2" style:family="text">
      <style:text-properties fo:letter-spacing="-0.002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1_3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6" style:family="table-row">
      <style:table-row-properties style:min-row-height="2.233cm" style:use-optimal-row-height="false"/>
    </style:style>
    <style:style style:name="Cell1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2" style:family="paragraph" style:parent-style-name="Table_20_Paragraph">
      <style:paragraph-properties fo:margin-top="0.004cm" fo:margin-left="0.189cm"/>
    </style:style>
    <style:style style:name="T22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2_2" style:family="text">
      <style:text-properties fo:letter-spacing="-0.016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2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2_4" style:family="text">
      <style:text-properties fo:letter-spacing="-0.01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2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2_6" style:family="text">
      <style:text-properties fo:letter-spacing="-0.01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2_7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2_8" style:family="text">
      <style:text-properties fo:letter-spacing="-0.01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2_9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2_10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23" style:family="paragraph" style:parent-style-name="Table_20_Paragraph">
      <style:paragraph-properties fo:margin-left="0.189cm" fo:margin-right="0.843cm"/>
    </style:style>
    <style:style style:name="T23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3_2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3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3_4" style:family="text">
      <style:text-properties fo:letter-spacing="-0.02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3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1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" style:family="paragraph" style:parent-style-name="Table_20_Paragraph">
      <style:paragraph-properties fo:margin-top="0.004cm" fo:margin-left="0.189cm"/>
    </style:style>
    <style:style style:name="T24_1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7" style:family="table-row">
      <style:table-row-properties style:min-row-height="1.896cm" style:use-optimal-row-height="false"/>
    </style:style>
    <style:style style:name="Cell1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5" style:family="paragraph" style:parent-style-name="Table_20_Paragraph">
      <style:paragraph-properties fo:margin-left="0.189cm"/>
    </style:style>
    <style:style style:name="T25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5_2" style:family="text">
      <style:text-properties fo:letter-spacing="-0.02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5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5_4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26" style:family="paragraph" style:parent-style-name="Table_20_Paragraph">
      <style:paragraph-properties fo:margin-left="0.189cm" fo:margin-right="0.843cm"/>
    </style:style>
    <style:style style:name="T26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6_2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6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6_4" style:family="text">
      <style:text-properties fo:letter-spacing="-0.02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6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14" style:family="table-cell">
      <style:table-cell-properties style:vertical-align="top" fo:border-top="#000000 0.018cm solid" fo:border-left="#000000 0.018cm solid" fo:border-right="#000000 0.018cm solid" fo:wrap-option="wrap"/>
    </style:style>
    <style:style style:name="P27" style:family="paragraph" style:parent-style-name="Table_20_Paragraph">
      <style:paragraph-properties fo:margin-top="0.005cm" fo:margin-left="0.189cm"/>
    </style:style>
    <style:style style:name="T27_1" style:family="text">
      <style:text-properties style:font-name="MS Gothic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2" style:family="text">
      <style:text-properties fo:letter-spacing="-0.085cm" style:font-name="MS Gothic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4" style:family="text">
      <style:text-properties fo:letter-spacing="-0.01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6" style:family="text">
      <style:text-properties fo:letter-spacing="-0.01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7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8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9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10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1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12" style:family="text">
      <style:text-properties fo:letter-spacing="-0.01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1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14" style:family="text">
      <style:text-properties fo:letter-spacing="-0.01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15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28" style:family="paragraph" style:parent-style-name="Table_20_Paragraph">
      <style:paragraph-properties fo:text-indent="0cm" fo:margin-top="0.007cm" fo:margin-left="0.189cm" fo:margin-right="0.485cm">
        <style:tab-stops>
          <style:tab-stop style:type="left" style:leader-style="none" style:position="0.497cm"/>
        </style:tab-stops>
      </style:paragraph-properties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8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8_2" style:family="text">
      <style:text-properties fo:letter-spacing="-0.01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8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8_4" style:family="text">
      <style:text-properties fo:letter-spacing="-0.01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8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8_6" style:family="text">
      <style:text-properties fo:letter-spacing="-0.01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8_7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8_8" style:family="text">
      <style:text-properties fo:letter-spacing="-0.01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8_9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8_10" style:family="text">
      <style:text-properties fo:letter-spacing="-0.01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8_1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8_12" style:family="text">
      <style:text-properties fo:letter-spacing="-0.01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8_1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8" style:family="table-row">
      <style:table-row-properties style:min-row-height="0.893cm" style:use-optimal-row-height="false"/>
    </style:style>
    <style:style style:name="Cell15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29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16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30" style:family="paragraph" style:parent-style-name="Table_20_Paragraph">
      <style:paragraph-properties fo:margin-left="0cm"/>
      <style:text-properties style:font-name="Times New Roman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1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1" style:family="paragraph" style:parent-style-name="Table_20_Paragraph">
      <style:paragraph-properties fo:margin-left="0cm"/>
      <style:text-properties style:font-name="Times New Roman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1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2" style:family="paragraph" style:parent-style-name="Table_20_Paragraph">
      <style:paragraph-properties fo:line-height="0.444cm" fo:margin-left="0.19cm" fo:margin-right="0.891cm"/>
    </style:style>
    <style:style style:name="T32_1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2_2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2_3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2_4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1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3" style:family="paragraph" style:parent-style-name="Table_20_Paragraph">
      <style:paragraph-properties fo:line-height="0.444cm" fo:margin-top="0.004cm" fo:margin-left="0.19cm"/>
    </style:style>
    <style:style style:name="T33_1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34" style:family="paragraph" style:parent-style-name="Table_20_Paragraph">
      <style:paragraph-properties fo:line-height="0.407cm" fo:margin-left="0.19cm"/>
    </style:style>
    <style:style style:name="T34_1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5" style:family="paragraph" style:parent-style-name="Table_20_Paragraph">
      <style:paragraph-properties fo:line-height="0.444cm" fo:margin-left="0.19cm" fo:margin-right="0.561cm"/>
    </style:style>
    <style:style style:name="T35_1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5_2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5_3" style:family="text">
      <style:text-properties fo:letter-spacing="-0.002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5_4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1" style:family="table-cell">
      <style:table-cell-properties style:vertical-align="top" fo:border-left="#000000 0.018cm solid" fo:border-right="#000000 0.018cm solid" fo:wrap-option="wrap"/>
    </style:style>
    <style:style style:name="P36" style:family="paragraph" style:parent-style-name="Table_20_Paragraph">
      <style:paragraph-properties fo:margin-left="0cm"/>
      <style:text-properties style:font-name="Times New Roman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9" style:family="table-row">
      <style:table-row-properties style:min-row-height="0.455cm" style:use-optimal-row-height="false"/>
    </style:style>
    <style:style style:name="Cell22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37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23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38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24" style:family="table-cell">
      <style:table-cell-properties style:vertical-align="top" fo:border-top="#000000 0.018cm solid" fo:border-bottom="#000000 0.035cm solid" fo:border-left="#000000 0.018cm solid" fo:border-right="#000000 0.018cm solid" fo:wrap-option="wrap"/>
    </style:style>
    <style:style style:name="P39" style:family="paragraph" style:parent-style-name="Table_20_Paragraph">
      <style:paragraph-properties fo:line-height="0.422cm" fo:margin-left="0.189cm"/>
    </style:style>
    <style:style style:name="T39_1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5" style:family="table-cell">
      <style:table-cell-properties style:vertical-align="top" fo:border-top="#000000 0.018cm solid" fo:border-bottom="#000000 0.035cm solid" fo:border-left="#000000 0.018cm solid" fo:border-right="#000000 0.018cm solid" fo:wrap-option="wrap"/>
    </style:style>
    <style:style style:name="P40" style:family="paragraph" style:parent-style-name="Table_20_Paragraph">
      <style:paragraph-properties fo:line-height="0.422cm" fo:margin-left="0.19cm"/>
    </style:style>
    <style:style style:name="T40_1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6" style:family="table-cell">
      <style:table-cell-properties style:vertical-align="top" fo:border-top="#000000 0.018cm solid" fo:border-bottom="#000000 0.035cm solid" fo:border-left="#000000 0.018cm solid" fo:border-right="#000000 0.018cm solid" fo:wrap-option="wrap"/>
    </style:style>
    <style:style style:name="P41" style:family="paragraph" style:parent-style-name="Table_20_Paragraph">
      <style:paragraph-properties fo:line-height="0.422cm" fo:margin-left="0.19cm"/>
    </style:style>
    <style:style style:name="T41_1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7" style:family="table-cell">
      <style:table-cell-properties style:vertical-align="top" fo:border-top="#000000 0.018cm solid" fo:border-bottom="#000000 0.035cm solid" fo:border-left="#000000 0.018cm solid" fo:border-right="#000000 0.018cm solid" fo:wrap-option="wrap"/>
    </style:style>
    <style:style style:name="P42" style:family="paragraph" style:parent-style-name="Table_20_Paragraph">
      <style:paragraph-properties fo:margin-left="0cm"/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28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43" style:family="paragraph" style:parent-style-name="Table_20_Paragraph">
      <style:paragraph-properties fo:margin-left="0cm"/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Row10" style:family="table-row">
      <style:table-row-properties style:min-row-height="1.776cm" style:use-optimal-row-height="false"/>
    </style:style>
    <style:style style:name="Cell2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4" style:family="paragraph" style:parent-style-name="Table_20_Paragraph">
      <style:paragraph-properties fo:line-height="101%" fo:margin-left="0.189cm"/>
    </style:style>
    <style:style style:name="T44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44_2" style:family="text">
      <style:text-properties fo:letter-spacing="-0.02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44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44_4" style:family="text">
      <style:text-properties fo:letter-spacing="-0.026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44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45" style:family="paragraph" style:parent-style-name="Table_20_Paragraph">
      <style:paragraph-properties fo:line-height="0.444cm" fo:margin-left="0.189cm" fo:margin-right="0.843cm"/>
    </style:style>
    <style:style style:name="T45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45_2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45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45_4" style:family="text">
      <style:text-properties fo:letter-spacing="-0.02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45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30" style:family="table-cell">
      <style:table-cell-properties style:vertical-align="top" fo:border-top="#000000 0.035cm solid" fo:border-bottom="#000000 0.018cm solid" fo:border-left="#000000 0.018cm solid" fo:border-right="#000000 0.018cm solid" fo:wrap-option="wrap"/>
    </style:style>
    <style:style style:name="P46" style:family="paragraph" style:parent-style-name="Table_20_Paragraph">
      <style:paragraph-properties fo:line-height="101%" fo:margin-left="0.189cm" fo:margin-right="5.398cm"/>
    </style:style>
    <style:style style:name="T46_1" style:family="text"/>
    <style:style style:name="T46_2" style:family="text">
      <style:text-properties fo:letter-spacing="-0.004cm" fo:color="#0000ff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46_3" style:family="text">
      <style:text-properties fo:letter-spacing="-0.004cm" fo:color="#0000ff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46_4" style:family="text"/>
    <style:style style:name="T46_5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46_6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47" style:family="paragraph" style:parent-style-name="Body_20_Text">
      <style:paragraph-properties fo:margin-top="0.002cm"/>
      <style:text-properties fo:font-size="11pt" style:font-size-asian="11pt"/>
    </style:style>
    <style:style style:name="P48" style:family="paragraph" style:parent-style-name="List_20_Paragraph">
      <style:paragraph-properties fo:text-align="justify" fo:margin-right="0.623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48_1" style:family="text"/>
    <style:style style:name="T48_2" style:family="text">
      <style:text-properties fo:letter-spacing="-0.011cm"/>
    </style:style>
    <style:style style:name="T48_3" style:family="text"/>
    <style:style style:name="T48_4" style:family="text">
      <style:text-properties fo:letter-spacing="-0.018cm"/>
    </style:style>
    <style:style style:name="T48_5" style:family="text"/>
    <style:style style:name="T48_6" style:family="text">
      <style:text-properties fo:letter-spacing="-0.014cm"/>
    </style:style>
    <style:style style:name="T48_7" style:family="text"/>
    <style:style style:name="T48_8" style:family="text">
      <style:text-properties fo:letter-spacing="-0.014cm"/>
    </style:style>
    <style:style style:name="T48_9" style:family="text"/>
    <style:style style:name="T48_10" style:family="text">
      <style:text-properties fo:letter-spacing="-0.016cm"/>
    </style:style>
    <style:style style:name="T48_11" style:family="text"/>
    <style:style style:name="T48_12" style:family="text">
      <style:text-properties fo:letter-spacing="-0.016cm"/>
    </style:style>
    <style:style style:name="T48_13" style:family="text"/>
    <style:style style:name="T48_14" style:family="text">
      <style:text-properties fo:letter-spacing="-0.012cm"/>
    </style:style>
    <style:style style:name="T48_15" style:family="text"/>
    <style:style style:name="T48_16" style:family="text">
      <style:text-properties fo:letter-spacing="-0.011cm"/>
    </style:style>
    <style:style style:name="T48_17" style:family="text"/>
    <style:style style:name="T48_18" style:family="text">
      <style:text-properties fo:letter-spacing="-0.012cm"/>
    </style:style>
    <style:style style:name="T48_19" style:family="text"/>
    <style:style style:name="T48_20" style:family="text">
      <style:text-properties fo:letter-spacing="-0.018cm"/>
    </style:style>
    <style:style style:name="T48_21" style:family="text"/>
    <style:style style:name="T48_22" style:family="text">
      <style:text-properties fo:letter-spacing="-0.011cm"/>
    </style:style>
    <style:style style:name="T48_23" style:family="text"/>
    <style:style style:name="T48_24" style:family="text">
      <style:text-properties fo:letter-spacing="-0.011cm"/>
    </style:style>
    <style:style style:name="T48_25" style:family="text"/>
    <style:style style:name="T48_26" style:family="text">
      <style:text-properties fo:letter-spacing="-0.014cm"/>
    </style:style>
    <style:style style:name="T48_27" style:family="text"/>
    <style:style style:name="T48_28" style:family="text">
      <style:text-properties fo:letter-spacing="-0.016cm"/>
    </style:style>
    <style:style style:name="T48_29" style:family="text"/>
    <style:style style:name="T48_30" style:family="text">
      <style:text-properties fo:letter-spacing="-0.009cm"/>
    </style:style>
    <style:style style:name="T48_31" style:family="text"/>
    <style:style style:name="T48_32" style:family="text">
      <style:text-properties fo:letter-spacing="-0.009cm"/>
    </style:style>
    <style:style style:name="T48_33" style:family="text"/>
    <style:style style:name="T48_34" style:family="text">
      <style:text-properties fo:letter-spacing="-0.009cm"/>
    </style:style>
    <style:style style:name="T48_35" style:family="text"/>
    <style:style style:name="T48_36" style:family="text">
      <style:text-properties fo:letter-spacing="-0.011cm"/>
    </style:style>
    <style:style style:name="T48_37" style:family="text"/>
    <style:style style:name="T48_38" style:family="text">
      <style:text-properties fo:letter-spacing="-0.014cm"/>
    </style:style>
    <style:style style:name="T48_39" style:family="text"/>
    <style:style style:name="T48_40" style:family="text">
      <style:text-properties style:text-underline-style="solid" style:text-underline-color="font-color"/>
    </style:style>
    <style:style style:name="T48_41" style:family="text"/>
    <style:style style:name="T48_42" style:family="text">
      <style:text-properties fo:letter-spacing="-0.011cm"/>
    </style:style>
    <style:style style:name="T48_43" style:family="text"/>
    <style:style style:name="T48_44" style:family="text">
      <style:text-properties fo:letter-spacing="-0.009cm"/>
    </style:style>
    <style:style style:name="T48_45" style:family="text"/>
    <style:style style:name="T48_46" style:family="text">
      <style:text-properties fo:letter-spacing="-0.012cm"/>
    </style:style>
    <style:style style:name="T48_47" style:family="text"/>
    <style:style style:name="T48_48" style:family="text">
      <style:text-properties fo:letter-spacing="-0.009cm"/>
    </style:style>
    <style:style style:name="T48_49" style:family="text"/>
    <style:style style:name="T48_50" style:family="text">
      <style:text-properties fo:letter-spacing="-0.012cm"/>
    </style:style>
    <style:style style:name="T48_51" style:family="text"/>
    <style:style style:name="T48_52" style:family="text">
      <style:text-properties style:text-underline-style="solid" style:text-underline-color="font-color"/>
    </style:style>
    <style:style style:name="T48_53" style:family="text"/>
    <style:style style:name="T48_54" style:family="text">
      <style:text-properties fo:letter-spacing="-0.011cm"/>
    </style:style>
    <style:style style:name="T48_55" style:family="text"/>
    <style:style style:name="P49" style:family="paragraph" style:parent-style-name="Body_20_Text">
      <style:paragraph-properties fo:margin-top="0.004cm"/>
      <style:text-properties fo:font-size="11pt" style:font-size-asian="11pt"/>
    </style:style>
    <style:style style:name="P50" style:family="paragraph" style:parent-style-name="List_20_Paragraph">
      <style:paragraph-properties fo:text-align="justify" fo:margin-right="0.628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50_1" style:family="text"/>
    <style:style style:name="T50_2" style:family="text">
      <style:text-properties fo:letter-spacing="-0.009cm"/>
    </style:style>
    <style:style style:name="T50_3" style:family="text"/>
    <style:style style:name="T50_4" style:family="text">
      <style:text-properties fo:letter-spacing="-0.009cm"/>
    </style:style>
    <style:style style:name="T50_5" style:family="text"/>
    <style:style style:name="T50_6" style:family="text">
      <style:text-properties fo:letter-spacing="-0.011cm"/>
    </style:style>
    <style:style style:name="T50_7" style:family="text"/>
    <style:style style:name="T50_8" style:family="text">
      <style:text-properties fo:letter-spacing="-0.018cm"/>
    </style:style>
    <style:style style:name="T50_9" style:family="text"/>
    <style:style style:name="T50_10" style:family="text">
      <style:text-properties fo:letter-spacing="-0.009cm"/>
    </style:style>
    <style:style style:name="T50_11" style:family="text"/>
    <style:style style:name="T50_12" style:family="text">
      <style:text-properties fo:letter-spacing="-0.012cm"/>
    </style:style>
    <style:style style:name="T50_13" style:family="text"/>
    <style:style style:name="T50_14" style:family="text">
      <style:text-properties fo:letter-spacing="-0.011cm"/>
    </style:style>
    <style:style style:name="T50_15" style:family="text"/>
    <style:style style:name="T50_16" style:family="text">
      <style:text-properties fo:letter-spacing="-0.018cm"/>
    </style:style>
    <style:style style:name="T50_17" style:family="text"/>
    <style:style style:name="T50_18" style:family="text">
      <style:text-properties fo:letter-spacing="-0.009cm"/>
    </style:style>
    <style:style style:name="T50_19" style:family="text"/>
    <style:style style:name="T50_20" style:family="text">
      <style:text-properties fo:letter-spacing="-0.016cm"/>
    </style:style>
    <style:style style:name="T50_21" style:family="text"/>
    <style:style style:name="T50_22" style:family="text">
      <style:text-properties fo:letter-spacing="-0.009cm"/>
    </style:style>
    <style:style style:name="T50_23" style:family="text"/>
    <style:style style:name="T50_24" style:family="text">
      <style:text-properties fo:letter-spacing="-0.009cm"/>
    </style:style>
    <style:style style:name="T50_25" style:family="text"/>
    <style:style style:name="T50_26" style:family="text">
      <style:text-properties fo:letter-spacing="-0.009cm"/>
    </style:style>
    <style:style style:name="T50_27" style:family="text"/>
    <style:style style:name="T50_28" style:family="text">
      <style:text-properties fo:letter-spacing="-0.005cm"/>
    </style:style>
    <style:style style:name="T50_29" style:family="text"/>
    <style:style style:name="T50_30" style:family="text">
      <style:text-properties fo:font-style="italic" style:font-style-asian="italic" style:font-name="Arial" fo:font-weight="bold" style:font-weight-asian="bold"/>
    </style:style>
    <style:style style:name="P51" style:family="paragraph" style:parent-style-name="Body_20_Text">
      <style:text-properties fo:font-style="italic" style:font-style-asian="italic" style:font-name="Arial" fo:font-size="11pt" style:font-size-asian="11pt" fo:font-weight="bold" style:font-weight-asian="bold"/>
    </style:style>
    <style:style style:name="P52" style:family="paragraph" style:parent-style-name="List_20_Paragraph">
      <style:paragraph-properties fo:text-align="justify" fo:margin-right="0.623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52_1" style:family="text"/>
    <style:style style:name="T52_2" style:family="text">
      <style:text-properties fo:letter-spacing="0.046cm"/>
    </style:style>
    <style:style style:name="T52_3" style:family="text"/>
    <style:style style:name="T52_4" style:family="text">
      <style:text-properties fo:letter-spacing="0.046cm"/>
    </style:style>
    <style:style style:name="T52_5" style:family="text"/>
    <style:style style:name="T52_6" style:family="text">
      <style:text-properties fo:letter-spacing="0.048cm"/>
    </style:style>
    <style:style style:name="T52_7" style:family="text"/>
    <style:style style:name="T52_8" style:family="text">
      <style:text-properties fo:letter-spacing="0.049cm"/>
    </style:style>
    <style:style style:name="T52_9" style:family="text"/>
    <style:style style:name="T52_10" style:family="text">
      <style:text-properties fo:letter-spacing="0.046cm"/>
    </style:style>
    <style:style style:name="T52_11" style:family="text"/>
    <style:style style:name="T52_12" style:family="text">
      <style:text-properties fo:letter-spacing="0.046cm"/>
    </style:style>
    <style:style style:name="T52_13" style:family="text"/>
    <style:style style:name="T52_14" style:family="text">
      <style:text-properties fo:letter-spacing="0.044cm"/>
    </style:style>
    <style:style style:name="T52_15" style:family="text"/>
    <style:style style:name="T52_16" style:family="text">
      <style:text-properties fo:letter-spacing="0.048cm"/>
    </style:style>
    <style:style style:name="T52_17" style:family="text"/>
    <style:style style:name="T52_18" style:family="text">
      <style:text-properties fo:letter-spacing="0.048cm"/>
    </style:style>
    <style:style style:name="T52_19" style:family="text"/>
    <style:style style:name="T52_20" style:family="text">
      <style:text-properties fo:letter-spacing="0.046cm"/>
    </style:style>
    <style:style style:name="T52_21" style:family="text"/>
    <style:style style:name="T52_22" style:family="text">
      <style:text-properties fo:letter-spacing="0.048cm"/>
    </style:style>
    <style:style style:name="T52_23" style:family="text"/>
    <style:style style:name="T52_24" style:family="text">
      <style:text-properties fo:letter-spacing="0.049cm"/>
    </style:style>
    <style:style style:name="T52_25" style:family="text"/>
    <style:style style:name="T52_26" style:family="text">
      <style:text-properties fo:letter-spacing="0.042cm"/>
    </style:style>
    <style:style style:name="T52_27" style:family="text"/>
    <style:style style:name="S3" style:family="section" style:master-page-name="MasterPage2">
      <style:section-properties text:dont-balance-text-columns="false">
        <style:columns fo:column-count="0" fo:column-gap="1.27cm"/>
      </style:section-properties>
    </style:style>
    <style:style style:name="P53" style:family="paragraph" style:parent-style-name="Normal" style:master-page-name="MasterPage2">
      <style:paragraph-properties fo:text-align="justify" fo:margin-top="0.146cm" fo:margin-left="1.27cm" fo:margin-right="0.626cm"/>
    </style:style>
    <style:style style:name="T53_1" style:family="text"/>
    <style:style style:name="P54" style:family="paragraph" style:parent-style-name="List_20_Paragraph">
      <style:paragraph-properties fo:text-align="justify" fo:margin-top="0.446cm" fo:margin-right="0.624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54_1" style:family="text"/>
    <style:style style:name="T54_2" style:family="text">
      <style:text-properties fo:letter-spacing="-0.004cm"/>
    </style:style>
    <style:style style:name="P55" style:family="paragraph" style:parent-style-name="Body_20_Text">
      <style:text-properties fo:font-size="11pt" style:font-size-asian="11pt"/>
    </style:style>
    <style:style style:name="P56" style:family="paragraph" style:parent-style-name="List_20_Paragraph">
      <style:paragraph-properties fo:text-align="justify" fo:margin-top="0.002cm" fo:margin-right="0.626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56_1" style:family="text"/>
    <style:style style:name="T56_2" style:family="text"/>
    <style:style style:name="T56_3" style:family="text"/>
    <style:style style:name="P57" style:family="paragraph" style:parent-style-name="List_20_Paragraph">
      <style:paragraph-properties fo:text-indent="-0.631cm" fo:margin-top="0.444cm" fo:margin-left="1.901cm">
        <style:tab-stops>
          <style:tab-stop style:type="left" style:leader-style="none" style:position="0cm"/>
        </style:tab-stops>
      </style:paragraph-properties>
    </style:style>
    <style:style style:name="T57_1" style:family="text"/>
    <style:style style:name="T57_2" style:family="text">
      <style:text-properties fo:letter-spacing="-0.007cm"/>
    </style:style>
    <style:style style:name="T57_3" style:family="text"/>
    <style:style style:name="T57_4" style:family="text">
      <style:text-properties fo:letter-spacing="-0.009cm"/>
    </style:style>
    <style:style style:name="T57_5" style:family="text"/>
    <style:style style:name="T57_6" style:family="text">
      <style:text-properties fo:letter-spacing="-0.012cm"/>
    </style:style>
    <style:style style:name="T57_7" style:family="text"/>
    <style:style style:name="T57_8" style:family="text">
      <style:text-properties fo:letter-spacing="-0.011cm"/>
    </style:style>
    <style:style style:name="T57_9" style:family="text"/>
    <style:style style:name="T57_10" style:family="text">
      <style:text-properties fo:letter-spacing="-0.009cm"/>
    </style:style>
    <style:style style:name="T57_11" style:family="text">
      <style:text-properties fo:letter-spacing="-0.004cm"/>
    </style:style>
    <style:style style:name="P58" style:family="paragraph" style:parent-style-name="Body_20_Text">
      <style:text-properties fo:font-size="11pt" style:font-size-asian="11pt"/>
    </style:style>
    <style:style style:name="P59" style:family="paragraph" style:parent-style-name="Normal">
      <style:paragraph-properties fo:text-align="justify" fo:margin-left="1.27cm" fo:margin-right="0.63cm"/>
    </style:style>
    <style:style style:name="T59_1" style:family="text"/>
    <style:style style:name="T59_2" style:family="text">
      <style:text-properties fo:letter-spacing="-0.005cm"/>
    </style:style>
    <style:style style:name="T59_3" style:family="text"/>
    <style:style style:name="T59_4" style:family="text">
      <style:text-properties fo:letter-spacing="-0.005cm"/>
    </style:style>
    <style:style style:name="T59_5" style:family="text"/>
    <style:style style:name="T59_6" style:family="text">
      <style:text-properties fo:letter-spacing="-0.002cm"/>
    </style:style>
    <style:style style:name="T59_7" style:family="text"/>
    <style:style style:name="T59_8" style:family="text"/>
    <style:style style:name="T59_9" style:family="text">
      <style:text-properties fo:letter-spacing="-0.005cm"/>
    </style:style>
    <style:style style:name="T59_10" style:family="text"/>
    <style:style style:name="T59_11" style:family="text">
      <style:text-properties fo:letter-spacing="-0.005cm"/>
    </style:style>
    <style:style style:name="T59_12" style:family="text"/>
    <style:style style:name="T59_13" style:family="text">
      <style:text-properties fo:letter-spacing="-0.002cm"/>
    </style:style>
    <style:style style:name="T59_14" style:family="text"/>
    <style:style style:name="T59_15" style:family="text">
      <style:text-properties fo:letter-spacing="-0.005cm"/>
    </style:style>
    <style:style style:name="T59_16" style:family="text"/>
    <style:style style:name="T59_17" style:family="text">
      <style:text-properties fo:letter-spacing="-0.002cm"/>
    </style:style>
    <style:style style:name="T59_18" style:family="text"/>
    <style:style style:name="T59_19" style:family="text">
      <style:text-properties fo:letter-spacing="-0.005cm"/>
    </style:style>
    <style:style style:name="T59_20" style:family="text"/>
    <style:style style:name="T59_21" style:family="text">
      <style:text-properties fo:letter-spacing="-0.005cm"/>
    </style:style>
    <style:style style:name="T59_22" style:family="text"/>
    <style:style style:name="T59_23" style:family="text">
      <style:text-properties fo:letter-spacing="-0.002cm"/>
    </style:style>
    <style:style style:name="T59_24" style:family="text"/>
    <style:style style:name="T59_25" style:family="text">
      <style:text-properties fo:letter-spacing="-0.005cm"/>
    </style:style>
    <style:style style:name="T59_26" style:family="text"/>
    <style:style style:name="T59_27" style:family="text">
      <style:text-properties fo:letter-spacing="-0.028cm"/>
    </style:style>
    <style:style style:name="T59_28" style:family="text"/>
    <style:style style:name="T59_29" style:family="text">
      <style:text-properties fo:letter-spacing="-0.026cm"/>
    </style:style>
    <style:style style:name="T59_30" style:family="text"/>
    <style:style style:name="T59_31" style:family="text">
      <style:text-properties fo:letter-spacing="-0.026cm"/>
    </style:style>
    <style:style style:name="T59_32" style:family="text"/>
    <style:style style:name="T59_33" style:family="text">
      <style:text-properties fo:letter-spacing="-0.028cm"/>
    </style:style>
    <style:style style:name="T59_34" style:family="text"/>
    <style:style style:name="T59_35" style:family="text">
      <style:text-properties fo:letter-spacing="-0.026cm"/>
    </style:style>
    <style:style style:name="T59_36" style:family="text"/>
    <style:style style:name="T59_37" style:family="text">
      <style:text-properties fo:letter-spacing="-0.026cm"/>
    </style:style>
    <style:style style:name="T59_38" style:family="text"/>
    <style:style style:name="T59_39" style:family="text">
      <style:text-properties fo:letter-spacing="-0.026cm"/>
    </style:style>
    <style:style style:name="T59_40" style:family="text"/>
    <style:style style:name="T59_41" style:family="text">
      <style:text-properties fo:letter-spacing="-0.028cm"/>
    </style:style>
    <style:style style:name="T59_42" style:family="text"/>
    <style:style style:name="T59_43" style:family="text">
      <style:text-properties fo:letter-spacing="-0.026cm"/>
    </style:style>
    <style:style style:name="T59_44" style:family="text"/>
    <style:style style:name="T59_45" style:family="text">
      <style:text-properties fo:letter-spacing="-0.026cm"/>
    </style:style>
    <style:style style:name="T59_46" style:family="text"/>
    <style:style style:name="T59_47" style:family="text">
      <style:text-properties fo:letter-spacing="-0.028cm"/>
    </style:style>
    <style:style style:name="T59_48" style:family="text"/>
    <style:style style:name="T59_49" style:family="text">
      <style:text-properties fo:letter-spacing="-0.026cm"/>
    </style:style>
    <style:style style:name="T59_50" style:family="text"/>
    <style:style style:name="P60" style:family="paragraph" style:parent-style-name="Body_20_Text">
      <style:paragraph-properties fo:margin-top="0.004cm"/>
      <style:text-properties fo:font-size="11pt" style:font-size-asian="11pt"/>
    </style:style>
    <style:style style:name="P61" style:family="paragraph" style:parent-style-name="List_20_Paragraph">
      <style:paragraph-properties fo:text-align="justify" fo:margin-right="0.619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61_1" style:family="text"/>
    <style:style style:name="T61_2" style:family="text">
      <style:text-properties fo:letter-spacing="-0.016cm"/>
    </style:style>
    <style:style style:name="T61_3" style:family="text"/>
    <style:style style:name="T61_4" style:family="text">
      <style:text-properties fo:letter-spacing="-0.018cm"/>
    </style:style>
    <style:style style:name="T61_5" style:family="text"/>
    <style:style style:name="T61_6" style:family="text">
      <style:text-properties fo:letter-spacing="-0.019cm"/>
    </style:style>
    <style:style style:name="T61_7" style:family="text"/>
    <style:style style:name="T61_8" style:family="text">
      <style:text-properties fo:letter-spacing="-0.019cm"/>
    </style:style>
    <style:style style:name="T61_9" style:family="text"/>
    <style:style style:name="T61_10" style:family="text">
      <style:text-properties fo:letter-spacing="-0.018cm"/>
    </style:style>
    <style:style style:name="T61_11" style:family="text"/>
    <style:style style:name="T61_12" style:family="text">
      <style:text-properties fo:letter-spacing="-0.018cm"/>
    </style:style>
    <style:style style:name="T61_13" style:family="text"/>
    <style:style style:name="T61_14" style:family="text">
      <style:text-properties fo:letter-spacing="-0.018cm"/>
    </style:style>
    <style:style style:name="T61_15" style:family="text"/>
    <style:style style:name="T61_16" style:family="text">
      <style:text-properties fo:letter-spacing="-0.019cm"/>
    </style:style>
    <style:style style:name="T61_17" style:family="text"/>
    <style:style style:name="T61_18" style:family="text">
      <style:text-properties fo:letter-spacing="-0.019cm"/>
    </style:style>
    <style:style style:name="T61_19" style:family="text"/>
    <style:style style:name="T61_20" style:family="text">
      <style:text-properties fo:letter-spacing="-0.018cm"/>
    </style:style>
    <style:style style:name="T61_21" style:family="text"/>
    <style:style style:name="T61_22" style:family="text">
      <style:text-properties fo:letter-spacing="-0.004cm"/>
    </style:style>
    <style:style style:name="P62" style:family="paragraph" style:parent-style-name="Body_20_Text">
      <style:text-properties fo:font-size="11pt" style:font-size-asian="11pt"/>
    </style:style>
    <style:style style:name="P63" style:family="paragraph" style:parent-style-name="List_20_Paragraph">
      <style:paragraph-properties fo:text-align="justify" fo:margin-right="0.624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63_1" style:family="text"/>
    <style:style style:name="T63_2" style:family="text"/>
    <style:style style:name="T63_3" style:family="text"/>
    <style:style style:name="T63_4" style:family="text"/>
    <style:style style:name="T63_5" style:family="text"/>
    <style:style style:name="T63_6" style:family="text"/>
    <style:style style:name="T63_7" style:family="text"/>
    <style:style style:name="P64" style:family="paragraph" style:parent-style-name="Body_20_Text">
      <style:text-properties fo:font-size="11pt" style:font-size-asian="11pt"/>
    </style:style>
    <style:style style:name="P65" style:family="paragraph" style:parent-style-name="List_20_Paragraph">
      <style:paragraph-properties fo:text-align="justify" fo:margin-right="0.626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65_1" style:family="text"/>
    <style:style style:name="T65_2" style:family="text">
      <style:text-properties fo:letter-spacing="-0.004cm"/>
    </style:style>
    <style:style style:name="P66" style:family="paragraph" style:parent-style-name="List_20_Paragraph">
      <style:paragraph-properties fo:text-align="justify" fo:margin-top="0.446cm" fo:margin-right="0.623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66_1" style:family="text"/>
    <style:style style:name="T66_2" style:family="text"/>
    <style:style style:name="T66_3" style:family="text"/>
    <style:style style:name="T66_4" style:family="text">
      <style:text-properties fo:letter-spacing="-0.004cm"/>
    </style:style>
    <style:style style:name="T66_5" style:family="text"/>
    <style:style style:name="T66_6" style:family="text">
      <style:text-properties fo:letter-spacing="-0.004cm"/>
    </style:style>
    <style:style style:name="T66_7" style:family="text"/>
    <style:style style:name="T66_8" style:family="text">
      <style:text-properties fo:letter-spacing="-0.004cm"/>
    </style:style>
    <style:style style:name="T66_9" style:family="text"/>
    <style:style style:name="T66_10" style:family="text">
      <style:text-properties fo:letter-spacing="-0.005cm"/>
    </style:style>
    <style:style style:name="T66_11" style:family="text"/>
    <style:style style:name="T66_12" style:family="text">
      <style:text-properties fo:letter-spacing="-0.004cm"/>
    </style:style>
    <style:style style:name="T66_13" style:family="text"/>
    <style:style style:name="T66_14" style:family="text">
      <style:text-properties fo:letter-spacing="-0.007cm"/>
    </style:style>
    <style:style style:name="T66_15" style:family="text"/>
    <style:style style:name="T66_16" style:family="text">
      <style:text-properties fo:letter-spacing="-0.005cm"/>
    </style:style>
    <style:style style:name="T66_17" style:family="text"/>
    <style:style style:name="T66_18" style:family="text">
      <style:text-properties fo:letter-spacing="-0.002cm"/>
    </style:style>
    <style:style style:name="T66_19" style:family="text"/>
    <style:style style:name="T66_20" style:family="text">
      <style:text-properties fo:letter-spacing="-0.007cm"/>
    </style:style>
    <style:style style:name="T66_21" style:family="text"/>
    <style:style style:name="T66_22" style:family="text">
      <style:text-properties fo:letter-spacing="-0.004cm"/>
    </style:style>
    <style:style style:name="T66_23" style:family="text"/>
    <style:style style:name="T66_24" style:family="text">
      <style:text-properties fo:letter-spacing="-0.002cm"/>
    </style:style>
    <style:style style:name="T66_25" style:family="text"/>
    <style:style style:name="T66_26" style:family="text">
      <style:text-properties fo:letter-spacing="-0.004cm"/>
    </style:style>
    <style:style style:name="T66_27" style:family="text"/>
    <style:style style:name="T66_28" style:family="text">
      <style:text-properties fo:letter-spacing="-0.005cm"/>
    </style:style>
    <style:style style:name="T66_29" style:family="text"/>
    <style:style style:name="T66_30" style:family="text">
      <style:text-properties fo:letter-spacing="-0.005cm"/>
    </style:style>
    <style:style style:name="T66_31" style:family="text"/>
    <style:style style:name="T66_32" style:family="text">
      <style:text-properties fo:letter-spacing="-0.009cm"/>
    </style:style>
    <style:style style:name="T66_33" style:family="text"/>
    <style:style style:name="T66_34" style:family="text">
      <style:text-properties fo:letter-spacing="-0.004cm"/>
    </style:style>
    <style:style style:name="T66_35" style:family="text"/>
    <style:style style:name="T66_36" style:family="text">
      <style:text-properties fo:letter-spacing="-0.005cm"/>
    </style:style>
    <style:style style:name="T66_37" style:family="text"/>
    <style:style style:name="T66_38" style:family="text">
      <style:text-properties fo:letter-spacing="-0.007cm"/>
    </style:style>
    <style:style style:name="T66_39" style:family="text"/>
    <style:style style:name="T66_40" style:family="text">
      <style:text-properties fo:letter-spacing="-0.005cm"/>
    </style:style>
    <style:style style:name="T66_41" style:family="text"/>
    <style:style style:name="T66_42" style:family="text">
      <style:text-properties fo:letter-spacing="-0.007cm"/>
    </style:style>
    <style:style style:name="T66_43" style:family="text"/>
    <style:style style:name="T66_44" style:family="text">
      <style:text-properties fo:letter-spacing="-0.004cm"/>
    </style:style>
    <style:style style:name="T66_45" style:family="text"/>
    <style:style style:name="T66_46" style:family="text">
      <style:text-properties fo:letter-spacing="-0.007cm"/>
    </style:style>
    <style:style style:name="T66_47" style:family="text"/>
    <style:style style:name="T66_48" style:family="text">
      <style:text-properties fo:letter-spacing="-0.004cm"/>
    </style:style>
    <style:style style:name="T66_49" style:family="text"/>
    <style:style style:name="T66_50" style:family="text">
      <style:text-properties fo:letter-spacing="-0.005cm"/>
    </style:style>
    <style:style style:name="T66_51" style:family="text"/>
    <style:style style:name="P67" style:family="paragraph" style:parent-style-name="List_20_Paragraph">
      <style:paragraph-properties fo:text-align="justify" fo:margin-top="0.444cm" fo:margin-right="0.624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67_1" style:family="text"/>
    <style:style style:name="T67_2" style:family="text">
      <style:text-properties fo:letter-spacing="-0.009cm"/>
    </style:style>
    <style:style style:name="T67_3" style:family="text"/>
    <style:style style:name="T67_4" style:family="text">
      <style:text-properties fo:letter-spacing="-0.009cm"/>
    </style:style>
    <style:style style:name="T67_5" style:family="text"/>
    <style:style style:name="T67_6" style:family="text">
      <style:text-properties fo:letter-spacing="-0.012cm"/>
    </style:style>
    <style:style style:name="T67_7" style:family="text"/>
    <style:style style:name="T67_8" style:family="text">
      <style:text-properties fo:letter-spacing="-0.009cm"/>
    </style:style>
    <style:style style:name="T67_9" style:family="text"/>
    <style:style style:name="T67_10" style:family="text">
      <style:text-properties fo:letter-spacing="-0.011cm"/>
    </style:style>
    <style:style style:name="T67_11" style:family="text"/>
    <style:style style:name="T67_12" style:family="text">
      <style:text-properties fo:letter-spacing="-0.009cm"/>
    </style:style>
    <style:style style:name="T67_13" style:family="text"/>
    <style:style style:name="T67_14" style:family="text">
      <style:text-properties fo:letter-spacing="-0.009cm"/>
    </style:style>
    <style:style style:name="T67_15" style:family="text"/>
    <style:style style:name="T67_16" style:family="text">
      <style:text-properties fo:letter-spacing="-0.011cm"/>
    </style:style>
    <style:style style:name="T67_17" style:family="text"/>
    <style:style style:name="T67_18" style:family="text">
      <style:text-properties fo:letter-spacing="-0.011cm"/>
    </style:style>
    <style:style style:name="T67_19" style:family="text"/>
    <style:style style:name="T67_20" style:family="text">
      <style:text-properties fo:letter-spacing="-0.009cm"/>
    </style:style>
    <style:style style:name="T67_21" style:family="text"/>
    <style:style style:name="T67_22" style:family="text">
      <style:text-properties fo:letter-spacing="-0.009cm"/>
    </style:style>
    <style:style style:name="T67_23" style:family="text"/>
    <style:style style:name="P68" style:family="paragraph" style:parent-style-name="Body_20_Text">
      <style:paragraph-properties fo:margin-top="0.037cm"/>
      <style:text-properties fo:font-size="11pt" style:font-size-asian="11pt"/>
    </style:style>
    <style:style style:name="P69" style:family="paragraph" style:parent-style-name="List_20_Paragraph">
      <style:paragraph-properties fo:text-align="justify" fo:margin-top="0.002cm" fo:margin-right="0.628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69_1" style:family="text"/>
    <style:style style:name="T69_2" style:family="text">
      <style:text-properties fo:letter-spacing="-0.016cm"/>
    </style:style>
    <style:style style:name="T69_3" style:family="text"/>
    <style:style style:name="T69_4" style:family="text">
      <style:text-properties fo:letter-spacing="-0.014cm"/>
    </style:style>
    <style:style style:name="T69_5" style:family="text"/>
    <style:style style:name="T69_6" style:family="text">
      <style:text-properties fo:letter-spacing="-0.012cm"/>
    </style:style>
    <style:style style:name="T69_7" style:family="text"/>
    <style:style style:name="T69_8" style:family="text">
      <style:text-properties fo:letter-spacing="-0.016cm"/>
    </style:style>
    <style:style style:name="T69_9" style:family="text"/>
    <style:style style:name="T69_10" style:family="text">
      <style:text-properties fo:letter-spacing="-0.014cm"/>
    </style:style>
    <style:style style:name="T69_11" style:family="text"/>
    <style:style style:name="T69_12" style:family="text">
      <style:text-properties fo:letter-spacing="-0.016cm"/>
    </style:style>
    <style:style style:name="T69_13" style:family="text"/>
    <style:style style:name="T69_14" style:family="text">
      <style:text-properties fo:letter-spacing="-0.016cm"/>
    </style:style>
    <style:style style:name="T69_15" style:family="text"/>
    <style:style style:name="T69_16" style:family="text">
      <style:text-properties fo:letter-spacing="-0.011cm"/>
    </style:style>
    <style:style style:name="T69_17" style:family="text"/>
    <style:style style:name="T69_18" style:family="text">
      <style:text-properties fo:letter-spacing="-0.016cm"/>
    </style:style>
    <style:style style:name="T69_19" style:family="text"/>
    <style:style style:name="T69_20" style:family="text"/>
    <style:style style:name="T69_21" style:family="text"/>
    <style:style style:name="T69_22" style:family="text">
      <style:text-properties fo:letter-spacing="-0.002cm"/>
    </style:style>
    <style:style style:name="T69_23" style:family="text"/>
    <style:style style:name="T69_24" style:family="text">
      <style:text-properties fo:letter-spacing="-0.004cm"/>
    </style:style>
    <style:style style:name="T69_25" style:family="text"/>
    <style:style style:name="T69_26" style:family="text">
      <style:text-properties fo:letter-spacing="-0.004cm"/>
    </style:style>
    <style:style style:name="T69_27" style:family="text"/>
    <style:style style:name="T69_28" style:family="text">
      <style:text-properties fo:letter-spacing="-0.004cm"/>
    </style:style>
    <style:style style:name="T69_29" style:family="text"/>
    <style:style style:name="T69_30" style:family="text">
      <style:text-properties fo:letter-spacing="-0.004cm"/>
    </style:style>
    <style:style style:name="T69_31" style:family="text"/>
    <style:style style:name="T69_32" style:family="text">
      <style:text-properties fo:letter-spacing="-0.002cm"/>
    </style:style>
    <style:style style:name="T69_33" style:family="text"/>
    <style:style style:name="T69_34" style:family="text">
      <style:text-properties fo:letter-spacing="-0.005cm"/>
    </style:style>
    <style:style style:name="T69_35" style:family="text"/>
    <style:style style:name="T69_36" style:family="text">
      <style:text-properties fo:letter-spacing="-0.005cm"/>
    </style:style>
    <style:style style:name="T69_37" style:family="text"/>
    <style:style style:name="T69_38" style:family="text">
      <style:text-properties fo:letter-spacing="-0.002cm"/>
    </style:style>
    <style:style style:name="T69_39" style:family="text"/>
    <style:style style:name="T69_40" style:family="text">
      <style:text-properties fo:letter-spacing="-0.004cm"/>
    </style:style>
    <style:style style:name="T69_41" style:family="text"/>
    <style:style style:name="T69_42" style:family="text">
      <style:text-properties fo:letter-spacing="-0.004cm"/>
    </style:style>
    <style:style style:name="T69_43" style:family="text"/>
    <style:style style:name="T69_44" style:family="text">
      <style:text-properties fo:letter-spacing="-0.002cm"/>
    </style:style>
    <style:style style:name="T69_45" style:family="text"/>
    <style:style style:name="T69_46" style:family="text">
      <style:text-properties fo:letter-spacing="-0.005cm"/>
    </style:style>
    <style:style style:name="T69_47" style:family="text"/>
    <style:style style:name="T69_48" style:family="text">
      <style:text-properties fo:letter-spacing="-0.005cm"/>
    </style:style>
    <style:style style:name="T69_49" style:family="text"/>
    <style:style style:name="T69_50" style:family="text">
      <style:text-properties fo:letter-spacing="-0.007cm"/>
    </style:style>
    <style:style style:name="T69_51" style:family="text"/>
    <style:style style:name="T69_52" style:family="text">
      <style:text-properties fo:letter-spacing="-0.004cm"/>
    </style:style>
    <style:style style:name="T69_53" style:family="text"/>
    <style:style style:name="T69_54" style:family="text">
      <style:text-properties fo:letter-spacing="-0.004cm"/>
    </style:style>
    <style:style style:name="T69_55" style:family="text"/>
    <style:style style:name="T69_56" style:family="text">
      <style:text-properties fo:letter-spacing="-0.007cm"/>
    </style:style>
    <style:style style:name="T69_57" style:family="text"/>
    <style:style style:name="T69_58" style:family="text">
      <style:text-properties fo:letter-spacing="0.115cm" style:text-scale="150%"/>
    </style:style>
    <style:style style:name="T69_59" style:family="text"/>
    <style:style style:name="T69_60" style:family="text">
      <style:text-properties fo:letter-spacing="0.113cm" style:text-scale="150%"/>
    </style:style>
    <style:style style:name="T69_61" style:family="text"/>
    <style:style style:name="T69_62" style:family="text">
      <style:text-properties fo:letter-spacing="0.113cm" style:text-scale="150%"/>
    </style:style>
    <style:style style:name="T69_63" style:family="text"/>
    <style:style style:name="T69_64" style:family="text">
      <style:text-properties fo:letter-spacing="0.115cm" style:text-scale="150%"/>
    </style:style>
    <style:style style:name="T69_65" style:family="text"/>
    <style:style style:name="T69_66" style:family="text">
      <style:text-properties fo:letter-spacing="0.111cm" style:text-scale="150%"/>
    </style:style>
    <style:style style:name="T69_67" style:family="text"/>
    <style:style style:name="T69_68" style:family="text">
      <style:text-properties fo:letter-spacing="0.113cm" style:text-scale="150%"/>
    </style:style>
    <style:style style:name="T69_69" style:family="text"/>
    <style:style style:name="T69_70" style:family="text">
      <style:text-properties fo:letter-spacing="0.113cm" style:text-scale="150%"/>
    </style:style>
    <style:style style:name="T69_71" style:family="text"/>
    <style:style style:name="T69_72" style:family="text">
      <style:text-properties fo:letter-spacing="0.115cm" style:text-scale="150%"/>
    </style:style>
    <style:style style:name="T69_73" style:family="text"/>
    <style:style style:name="T69_74" style:family="text">
      <style:text-properties fo:letter-spacing="0.115cm" style:text-scale="150%"/>
    </style:style>
    <style:style style:name="T69_75" style:family="text"/>
    <style:style style:name="S4" style:family="section" style:master-page-name="MasterPage3">
      <style:section-properties text:dont-balance-text-columns="false">
        <style:columns fo:column-count="0" fo:column-gap="1.27cm"/>
      </style:section-properties>
    </style:style>
    <style:style style:name="P70" style:family="paragraph" style:parent-style-name="Normal" style:master-page-name="MasterPage3">
      <style:paragraph-properties fo:text-align="justify" fo:margin-top="0.146cm" fo:margin-left="1.27cm" fo:margin-right="0.623cm"/>
    </style:style>
    <style:style style:name="T70_1" style:family="text"/>
    <style:style style:name="T70_2" style:family="text">
      <style:text-properties fo:color="#0000ff" style:text-underline-style="solid" style:text-underline-color="font-color"/>
    </style:style>
    <style:style style:name="T70_3" style:family="text"/>
    <style:style style:name="T70_4" style:family="text"/>
    <style:style style:name="T70_5" style:family="text">
      <style:text-properties fo:letter-spacing="-0.007cm"/>
    </style:style>
    <style:style style:name="T70_6" style:family="text"/>
    <style:style style:name="T70_7" style:family="text">
      <style:text-properties fo:letter-spacing="-0.005cm"/>
    </style:style>
    <style:style style:name="T70_8" style:family="text"/>
    <style:style style:name="T70_9" style:family="text">
      <style:text-properties fo:letter-spacing="-0.005cm"/>
    </style:style>
    <style:style style:name="T70_10" style:family="text"/>
    <style:style style:name="T70_11" style:family="text">
      <style:text-properties fo:letter-spacing="-0.011cm"/>
    </style:style>
    <style:style style:name="T70_12" style:family="text"/>
    <style:style style:name="T70_13" style:family="text">
      <style:text-properties fo:letter-spacing="-0.005cm"/>
    </style:style>
    <style:style style:name="T70_14" style:family="text"/>
    <style:style style:name="T70_15" style:family="text">
      <style:text-properties fo:letter-spacing="-0.009cm"/>
    </style:style>
    <style:style style:name="T70_16" style:family="text"/>
    <style:style style:name="T70_17" style:family="text">
      <style:text-properties fo:letter-spacing="-0.007cm"/>
    </style:style>
    <style:style style:name="T70_18" style:family="text"/>
    <style:style style:name="T70_19" style:family="text">
      <style:text-properties fo:letter-spacing="-0.005cm"/>
    </style:style>
    <style:style style:name="T70_20" style:family="text"/>
    <style:style style:name="T70_21" style:family="text">
      <style:text-properties fo:letter-spacing="-0.005cm"/>
    </style:style>
    <style:style style:name="T70_22" style:family="text"/>
    <style:style style:name="T70_23" style:family="text">
      <style:text-properties fo:letter-spacing="-0.002cm"/>
    </style:style>
    <style:style style:name="T70_24" style:family="text"/>
    <style:style style:name="T70_25" style:family="text">
      <style:text-properties fo:letter-spacing="-0.002cm"/>
    </style:style>
    <style:style style:name="T70_26" style:family="text"/>
    <style:style style:name="T70_27" style:family="text">
      <style:text-properties fo:letter-spacing="-0.007cm"/>
    </style:style>
    <style:style style:name="T70_28" style:family="text"/>
    <style:style style:name="T70_29" style:family="text">
      <style:text-properties fo:letter-spacing="-0.002cm"/>
    </style:style>
    <style:style style:name="T70_30" style:family="text"/>
    <style:style style:name="T70_31" style:family="text">
      <style:text-properties fo:letter-spacing="-0.005cm"/>
    </style:style>
    <style:style style:name="T70_32" style:family="text"/>
    <style:style style:name="T70_33" style:family="text">
      <style:text-properties fo:letter-spacing="-0.005cm"/>
    </style:style>
    <style:style style:name="T70_34" style:family="text"/>
    <style:style style:name="T70_35" style:family="text">
      <style:text-properties fo:letter-spacing="-0.002cm"/>
    </style:style>
    <style:style style:name="T70_36" style:family="text"/>
    <style:style style:name="T70_37" style:family="text"/>
    <style:style style:name="T70_38" style:family="text">
      <style:text-properties fo:color="#0000ff" style:text-underline-style="solid" style:text-underline-color="font-color"/>
    </style:style>
    <style:style style:name="T70_39" style:family="text"/>
    <style:style style:name="P71" style:family="paragraph" style:parent-style-name="Body_20_Text">
      <style:paragraph-properties fo:margin-top="0.037cm"/>
      <style:text-properties fo:font-size="11pt" style:font-size-asian="11pt"/>
    </style:style>
    <style:style style:name="P72" style:family="paragraph" style:parent-style-name="List_20_Paragraph">
      <style:paragraph-properties fo:text-align="justify" fo:margin-right="0.623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72_1" style:family="text"/>
    <style:style style:name="T72_2" style:family="text">
      <style:text-properties fo:letter-spacing="-0.007cm"/>
    </style:style>
    <style:style style:name="T72_3" style:family="text"/>
    <style:style style:name="T72_4" style:family="text">
      <style:text-properties fo:letter-spacing="-0.009cm"/>
    </style:style>
    <style:style style:name="T72_5" style:family="text"/>
    <style:style style:name="T72_6" style:family="text">
      <style:text-properties fo:letter-spacing="-0.009cm"/>
    </style:style>
    <style:style style:name="T72_7" style:family="text"/>
    <style:style style:name="T72_8" style:family="text">
      <style:text-properties fo:letter-spacing="-0.005cm"/>
    </style:style>
    <style:style style:name="T72_9" style:family="text"/>
    <style:style style:name="T72_10" style:family="text">
      <style:text-properties fo:letter-spacing="-0.007cm"/>
    </style:style>
    <style:style style:name="T72_11" style:family="text"/>
    <style:style style:name="T72_12" style:family="text">
      <style:text-properties fo:letter-spacing="-0.007cm"/>
    </style:style>
    <style:style style:name="T72_13" style:family="text"/>
    <style:style style:name="T72_14" style:family="text">
      <style:text-properties fo:letter-spacing="-0.007cm"/>
    </style:style>
    <style:style style:name="T72_15" style:family="text"/>
    <style:style style:name="T72_16" style:family="text">
      <style:text-properties fo:letter-spacing="-0.005cm"/>
    </style:style>
    <style:style style:name="T72_17" style:family="text"/>
    <style:style style:name="T72_18" style:family="text">
      <style:text-properties fo:letter-spacing="-0.009cm"/>
    </style:style>
    <style:style style:name="T72_19" style:family="text"/>
    <style:style style:name="T72_20" style:family="text">
      <style:text-properties fo:letter-spacing="-0.007cm"/>
    </style:style>
    <style:style style:name="T72_21" style:family="text"/>
    <style:style style:name="T72_22" style:family="text">
      <style:text-properties fo:letter-spacing="-0.007cm"/>
    </style:style>
    <style:style style:name="T72_23" style:family="text"/>
    <style:style style:name="T72_24" style:family="text">
      <style:text-properties fo:letter-spacing="-0.007cm"/>
    </style:style>
    <style:style style:name="T72_25" style:family="text"/>
    <style:style style:name="T72_26" style:family="text">
      <style:text-properties fo:letter-spacing="-0.011cm"/>
    </style:style>
    <style:style style:name="T72_27" style:family="text"/>
    <style:style style:name="T72_28" style:family="text">
      <style:text-properties fo:letter-spacing="-0.005cm"/>
    </style:style>
    <style:style style:name="T72_29" style:family="text"/>
    <style:style style:name="T72_30" style:family="text">
      <style:text-properties fo:letter-spacing="-0.014cm"/>
    </style:style>
    <style:style style:name="T72_31" style:family="text"/>
    <style:style style:name="T72_32" style:family="text">
      <style:text-properties fo:letter-spacing="-0.005cm"/>
    </style:style>
    <style:style style:name="T72_33" style:family="text"/>
    <style:style style:name="T72_34" style:family="text">
      <style:text-properties fo:letter-spacing="-0.011cm"/>
    </style:style>
    <style:style style:name="T72_35" style:family="text"/>
    <style:style style:name="T72_36" style:family="text">
      <style:text-properties fo:letter-spacing="-0.007cm"/>
    </style:style>
    <style:style style:name="T72_37" style:family="text"/>
    <style:style style:name="T72_38" style:family="text">
      <style:text-properties fo:letter-spacing="-0.026cm"/>
    </style:style>
    <style:style style:name="T72_39" style:family="text"/>
    <style:style style:name="T72_40" style:family="text">
      <style:text-properties fo:letter-spacing="-0.023cm"/>
    </style:style>
    <style:style style:name="T72_41" style:family="text"/>
    <style:style style:name="T72_42" style:family="text">
      <style:text-properties fo:letter-spacing="-0.028cm"/>
    </style:style>
    <style:style style:name="T72_43" style:family="text"/>
    <style:style style:name="T72_44" style:family="text">
      <style:text-properties fo:letter-spacing="-0.025cm"/>
    </style:style>
    <style:style style:name="T72_45" style:family="text"/>
    <style:style style:name="T72_46" style:family="text">
      <style:text-properties fo:letter-spacing="-0.028cm"/>
    </style:style>
    <style:style style:name="T72_47" style:family="text"/>
    <style:style style:name="T72_48" style:family="text">
      <style:text-properties fo:letter-spacing="-0.025cm"/>
    </style:style>
    <style:style style:name="T72_49" style:family="text"/>
    <style:style style:name="T72_50" style:family="text">
      <style:text-properties fo:letter-spacing="-0.025cm"/>
    </style:style>
    <style:style style:name="T72_51" style:family="text"/>
    <style:style style:name="T72_52" style:family="text">
      <style:text-properties fo:letter-spacing="-0.028cm"/>
    </style:style>
    <style:style style:name="T72_53" style:family="text"/>
    <style:style style:name="T72_54" style:family="text">
      <style:text-properties fo:letter-spacing="-0.025cm"/>
    </style:style>
    <style:style style:name="T72_55" style:family="text"/>
    <style:style style:name="T72_56" style:family="text">
      <style:text-properties fo:letter-spacing="-0.028cm"/>
    </style:style>
    <style:style style:name="T72_57" style:family="text"/>
    <style:style style:name="T72_58" style:family="text">
      <style:text-properties fo:letter-spacing="-0.026cm"/>
    </style:style>
    <style:style style:name="T72_59" style:family="text"/>
    <style:style style:name="T72_60" style:family="text">
      <style:text-properties fo:letter-spacing="-0.023cm"/>
    </style:style>
    <style:style style:name="T72_61" style:family="text"/>
    <style:style style:name="T72_62" style:family="text">
      <style:text-properties fo:letter-spacing="-0.004cm"/>
    </style:style>
    <style:style style:name="T72_63" style:family="text"/>
    <style:style style:name="T72_64" style:family="text">
      <style:text-properties fo:letter-spacing="-0.002cm"/>
    </style:style>
    <style:style style:name="T72_65" style:family="text"/>
    <style:style style:name="T72_66" style:family="text">
      <style:text-properties fo:letter-spacing="-0.002cm"/>
    </style:style>
    <style:style style:name="T72_67" style:family="text"/>
    <style:style style:name="P73" style:family="paragraph" style:parent-style-name="Body_20_Text">
      <style:text-properties fo:font-size="11pt" style:font-size-asian="11pt"/>
    </style:style>
    <style:style style:name="P74" style:family="paragraph" style:parent-style-name="Body_20_Text">
      <style:text-properties fo:font-size="11pt" style:font-size-asian="11pt"/>
    </style:style>
    <style:style style:name="P75" style:family="paragraph" style:parent-style-name="Body_20_Text">
      <style:text-properties fo:font-size="11pt" style:font-size-asian="11pt"/>
    </style:style>
    <style:style style:name="P76" style:family="paragraph" style:parent-style-name="Body_20_Text">
      <style:text-properties fo:font-size="11pt" style:font-size-asian="11pt"/>
    </style:style>
    <style:style style:name="P77" style:family="paragraph" style:parent-style-name="Normal">
      <style:paragraph-properties fo:margin-top="0.002cm" fo:margin-left="10.162cm"/>
    </style:style>
    <style:style style:name="T77_1" style:family="text">
      <style:text-properties fo:letter-spacing="-0.004cm"/>
    </style:style>
    <style:style style:name="P78" style:family="paragraph" style:parent-style-name="Body_20_Text"/>
    <style:style style:name="P79" style:family="paragraph" style:parent-style-name="Body_20_Text"/>
    <style:style style:name="P80" style:family="paragraph" style:parent-style-name="Body_20_Text">
      <style:paragraph-properties fo:margin-top="0.014cm"/>
    </style:style>
    <style:style style:name="FR1" style:family="graphic" style:parent-style-name="Body_20_Text">
      <style:graphic-properties draw:stroke="solid" svg:stroke-width="0.025cm" svg:stroke-color="#000000" draw:fill-color="#000000" fo:background-color="#000000" fo:border-top="#000000 0.025cm solid" fo:border-bottom="#000000 0.025cm solid" fo:border-left="#000000 0.025cm solid" fo:border-right="#000000 0.025cm solid" style:horizontal-pos="from-left" style:horizontal-rel="page" style:vertical-pos="from-top" style:vertical-rel="paragraph" style:flow-with-text="false" style:wrap="none" style:run-through="background" draw:auto-grow-height="false" draw:auto-grow-width="false"/>
    </style:style>
    <style:style style:name="P81" style:family="paragraph" style:parent-style-name="Body_20_Text">
      <style:paragraph-properties fo:margin-top="0.005cm"/>
      <style:text-properties fo:font-size="3pt" style:font-size-asian="3pt"/>
    </style:style>
    <style:style style:name="P82" style:family="paragraph" style:parent-style-name="Normal">
      <style:paragraph-properties fo:margin-top="0.002cm" fo:margin-left="10.162cm" fo:margin-right="0.573cm"/>
    </style:style>
    <style:style style:name="T82_1" style:family="text"/>
    <style:style style:name="T82_2" style:family="text">
      <style:text-properties fo:letter-spacing="-0.016cm"/>
    </style:style>
    <style:style style:name="T82_3" style:family="text"/>
    <style:style style:name="T82_4" style:family="text">
      <style:text-properties fo:letter-spacing="-0.016cm"/>
    </style:style>
    <style:style style:name="T82_5" style:family="text"/>
    <style:style style:name="T82_6" style:family="text">
      <style:text-properties fo:letter-spacing="-0.012cm"/>
    </style:style>
    <style:style style:name="T82_7" style:family="text"/>
    <style:style style:name="T82_8" style:family="text">
      <style:text-properties fo:letter-spacing="-0.014cm"/>
    </style:style>
    <style:style style:name="T82_9" style:family="text"/>
    <style:style style:name="T82_10" style:family="text">
      <style:text-properties fo:letter-spacing="-0.012cm"/>
    </style:style>
    <style:style style:name="T82_11" style:family="text"/>
    <style:style style:name="P83" style:family="paragraph" style:parent-style-name="Body_20_Text"/>
    <style:style style:name="P84" style:family="paragraph" style:parent-style-name="Body_20_Text"/>
    <style:style style:name="P85" style:family="paragraph" style:parent-style-name="Body_20_Text"/>
    <style:style style:name="P86" style:family="paragraph" style:parent-style-name="Body_20_Text">
      <style:paragraph-properties fo:margin-top="0.118cm"/>
    </style:style>
    <style:style style:name="FR2" style:family="graphic" style:parent-style-name="Body_20_Text">
      <style:graphic-properties draw:stroke="solid" svg:stroke-width="0.017cm" svg:stroke-color="#000000" draw:fill-color="#000000" fo:background-color="#000000" fo:border-top="#000000 0.017cm solid" fo:border-bottom="#000000 0.017cm solid" fo:border-left="#000000 0.017cm solid" fo:border-right="#000000 0.017cm solid" style:horizontal-pos="from-left" style:horizontal-rel="page" style:vertical-pos="from-top" style:vertical-rel="paragraph" style:flow-with-text="false" style:wrap="none" style:run-through="background" fo:wrap-option="wrap" draw:auto-grow-height="false" draw:auto-grow-width="false"/>
    </style:style>
    <style:style style:name="P87" style:family="paragraph" style:parent-style-name="Normal">
      <style:paragraph-properties fo:margin-top="0cm" fo:margin-bottom="0cm" fo:margin-left="0.182cm"/>
    </style:style>
    <style:style style:name="T87_1" style:family="text">
      <style:text-properties style:text-underline-style="solid" style:text-underline-color="font-color"/>
    </style:style>
    <style:style style:name="T87_2" style:family="text">
      <style:text-properties fo:letter-spacing="-0.011cm" style:text-underline-style="solid" style:text-underline-color="font-color"/>
    </style:style>
    <style:style style:name="T87_3" style:family="text">
      <style:text-properties style:text-underline-style="solid" style:text-underline-color="font-color"/>
    </style:style>
    <style:style style:name="T87_4" style:family="text">
      <style:text-properties fo:letter-spacing="-0.005cm" style:text-underline-style="solid" style:text-underline-color="font-color"/>
    </style:style>
    <style:style style:name="T87_5" style:family="text">
      <style:text-properties style:text-underline-style="solid" style:text-underline-color="font-color"/>
    </style:style>
    <style:style style:name="T87_6" style:family="text">
      <style:text-properties fo:letter-spacing="-0.009cm" style:text-underline-style="solid" style:text-underline-color="font-color"/>
    </style:style>
    <style:style style:name="T87_7" style:family="text">
      <style:text-properties style:text-underline-style="solid" style:text-underline-color="font-color"/>
    </style:style>
    <style:style style:name="T87_8" style:family="text">
      <style:text-properties fo:letter-spacing="-0.007cm" style:text-underline-style="solid" style:text-underline-color="font-color"/>
    </style:style>
    <style:style style:name="T87_9" style:family="text">
      <style:text-properties style:text-underline-style="solid" style:text-underline-color="font-color"/>
    </style:style>
    <style:style style:name="T87_10" style:family="text">
      <style:text-properties fo:letter-spacing="-0.004cm" style:text-underline-style="solid" style:text-underline-color="font-color"/>
    </style:style>
    <style:style style:name="T87_11" style:family="text">
      <style:text-properties style:text-underline-style="solid" style:text-underline-color="font-color"/>
    </style:style>
    <style:style style:name="T87_12" style:family="text">
      <style:text-properties fo:letter-spacing="-0.007cm" style:text-underline-style="solid" style:text-underline-color="font-color"/>
    </style:style>
    <style:style style:name="T87_13" style:family="text">
      <style:text-properties fo:letter-spacing="-0.004cm" style:text-underline-style="solid" style:text-underline-color="font-color"/>
    </style:style>
    <style:style style:name="P88" style:family="paragraph" style:parent-style-name="Body_20_Text">
      <style:paragraph-properties fo:margin-top="0cm" fo:margin-bottom="0cm"/>
      <style:text-properties fo:font-size="11pt" style:font-size-asian="11pt"/>
    </style:style>
    <style:style style:name="P89" style:family="paragraph" style:parent-style-name="Normal">
      <style:paragraph-properties fo:margin-top="0cm" fo:margin-bottom="0cm" fo:margin-left="0.182cm">
        <style:tab-stops>
          <style:tab-stop style:type="left" style:leader-style="none" style:position="8.158cm"/>
        </style:tab-stops>
      </style:paragraph-properties>
    </style:style>
    <style:style style:name="T89_1" style:family="text"/>
    <style:style style:name="T89_2" style:family="text">
      <style:text-properties fo:letter-spacing="-0.005cm"/>
    </style:style>
    <style:style style:name="T89_3" style:family="text">
      <style:text-properties fo:letter-spacing="0.014cm" fo:font-size="12pt" style:font-size-asian="12pt" style:text-underline-style="solid" style:text-underline-color="font-color"/>
    </style:style>
    <style:style style:name="T89_4" style:family="text">
      <style:text-properties fo:font-size="12pt" style:font-size-asian="12pt" style:text-underline-style="solid" style:text-underline-color="font-color"/>
    </style:style>
    <style:style style:name="P90" style:family="paragraph" style:parent-style-name="Normal">
      <style:paragraph-properties fo:line-height="184%" fo:margin-top="0cm" fo:margin-bottom="0cm" fo:margin-left="0.182cm" fo:margin-right="3.413cm">
        <style:tab-stops>
          <style:tab-stop style:type="left" style:leader-style="none" style:position="5.699cm"/>
          <style:tab-stop style:type="left" style:leader-style="none" style:position="5.784cm"/>
        </style:tab-stops>
      </style:paragraph-properties>
    </style:style>
    <style:style style:name="T90_1" style:family="text"/>
    <style:style style:name="T90_2" style:family="text">
      <style:text-properties fo:letter-spacing="0.071cm" style:text-position="4% 100%" fo:font-size="12pt" style:font-size-asian="12pt" style:text-underline-style="solid" style:text-underline-color="font-color"/>
    </style:style>
    <style:style style:name="T90_3" style:family="text">
      <style:text-properties style:text-underline-style="solid" style:text-underline-color="font-color"/>
    </style:style>
    <style:style style:name="T90_4" style:family="text">
      <style:text-properties style:text-underline-style="solid" style:text-underline-color="font-color"/>
    </style:style>
    <style:style style:name="T90_5" style:family="text"/>
    <style:style style:name="T90_6" style:family="text">
      <style:text-properties fo:font-size="12pt" style:font-size-asian="12pt" style:text-underline-style="solid" style:text-underline-color="font-color"/>
    </style:style>
    <style:style style:name="T90_7" style:family="text">
      <style:text-properties fo:font-size="12pt" style:font-size-asian="12pt" style:text-underline-style="solid" style:text-underline-color="font-color"/>
    </style:style>
    <style:style style:name="S5" style:family="section" style:master-page-name="MasterPage4">
      <style:section-properties text:dont-balance-text-columns="false">
        <style:columns fo:column-count="0" fo:column-gap="1.27cm"/>
      </style:section-properties>
    </style:style>
    <style:style style:name="P91" style:family="paragraph" style:parent-style-name="Body_20_Text" style:master-page-name="MasterPage4">
      <style:text-properties fo:font-size="11pt" style:font-size-asian="11pt"/>
    </style:style>
    <style:style style:name="P92" style:family="paragraph" style:parent-style-name="Body_20_Text">
      <style:text-properties fo:font-size="11pt" style:font-size-asian="11pt"/>
    </style:style>
    <style:style style:name="P93" style:family="paragraph" style:parent-style-name="Body_20_Text">
      <style:paragraph-properties fo:margin-top="0.146cm"/>
      <style:text-properties fo:font-size="11pt" style:font-size-asian="11pt"/>
    </style:style>
    <style:style style:name="P94" style:family="paragraph" style:parent-style-name="Heading_20_1"/>
    <style:style style:name="T94_1" style:family="text"/>
    <style:style style:name="T94_2" style:family="text">
      <style:text-properties fo:letter-spacing="0.092cm"/>
    </style:style>
    <style:style style:name="T94_3" style:family="text"/>
    <style:style style:name="T94_4" style:family="text">
      <style:text-properties fo:letter-spacing="-0.009cm"/>
    </style:style>
    <style:style style:name="T94_5" style:family="text"/>
    <style:style style:name="T94_6" style:family="text">
      <style:text-properties fo:letter-spacing="-0.012cm"/>
    </style:style>
    <style:style style:name="T94_7" style:family="text"/>
    <style:style style:name="T94_8" style:family="text">
      <style:text-properties fo:letter-spacing="-0.005cm"/>
    </style:style>
    <style:style style:name="T94_9" style:family="text"/>
    <style:style style:name="T94_10" style:family="text">
      <style:text-properties fo:letter-spacing="-0.007cm"/>
    </style:style>
    <style:style style:name="T94_11" style:family="text"/>
    <style:style style:name="T94_12" style:family="text">
      <style:text-properties fo:letter-spacing="-0.011cm"/>
    </style:style>
    <style:style style:name="T94_13" style:family="text"/>
    <style:style style:name="T94_14" style:family="text">
      <style:text-properties fo:letter-spacing="-0.007cm"/>
    </style:style>
    <style:style style:name="T94_15" style:family="text"/>
    <style:style style:name="T94_16" style:family="text">
      <style:text-properties fo:letter-spacing="-0.005cm"/>
    </style:style>
    <style:style style:name="T94_17" style:family="text"/>
    <style:style style:name="T94_18" style:family="text">
      <style:text-properties fo:letter-spacing="-0.004cm"/>
    </style:style>
    <style:style style:name="P95" style:family="paragraph" style:parent-style-name="Body_20_Text">
      <style:paragraph-properties fo:margin-top="0.444cm"/>
      <style:text-properties style:font-name="Arial" fo:font-size="11pt" style:font-size-asian="11pt" fo:font-weight="bold" style:font-weight-asian="bold"/>
    </style:style>
    <style:style style:name="P96" style:family="paragraph" style:parent-style-name="Heading_20_2"/>
    <style:style style:name="T96_1" style:family="text"/>
    <style:style style:name="T96_2" style:family="text">
      <style:text-properties fo:letter-spacing="-0.014cm"/>
    </style:style>
    <style:style style:name="T96_3" style:family="text"/>
    <style:style style:name="T96_4" style:family="text">
      <style:text-properties fo:letter-spacing="-0.012cm"/>
    </style:style>
    <style:style style:name="T96_5" style:family="text"/>
    <style:style style:name="T96_6" style:family="text">
      <style:text-properties fo:letter-spacing="-0.005cm"/>
    </style:style>
    <style:style style:name="T96_7" style:family="text"/>
    <style:style style:name="T96_8" style:family="text">
      <style:text-properties fo:letter-spacing="-0.012cm"/>
    </style:style>
    <style:style style:name="T96_9" style:family="text"/>
    <style:style style:name="T96_10" style:family="text">
      <style:text-properties fo:letter-spacing="-0.011cm"/>
    </style:style>
    <style:style style:name="T96_11" style:family="text"/>
    <style:style style:name="T96_12" style:family="text">
      <style:text-properties fo:letter-spacing="-0.007cm"/>
    </style:style>
    <style:style style:name="T96_13" style:family="text"/>
    <style:style style:name="T96_14" style:family="text">
      <style:text-properties fo:letter-spacing="-0.012cm"/>
    </style:style>
    <style:style style:name="T96_15" style:family="text"/>
    <style:style style:name="T96_16" style:family="text">
      <style:text-properties fo:letter-spacing="-0.011cm"/>
    </style:style>
    <style:style style:name="T96_17" style:family="text"/>
    <style:style style:name="T96_18" style:family="text">
      <style:text-properties fo:letter-spacing="-0.009cm"/>
    </style:style>
    <style:style style:name="T96_19" style:family="text">
      <style:text-properties fo:letter-spacing="-0.004cm"/>
    </style:style>
    <style:style style:name="P97" style:family="paragraph" style:parent-style-name="Body_20_Text">
      <style:paragraph-properties fo:margin-top="0.247cm"/>
      <style:text-properties style:font-name="Arial" fo:font-weight="bold" style:font-weight-asian="bold"/>
    </style:style>
    <style:style style:name="P98" style:family="paragraph" style:parent-style-name="Body_20_Text">
      <style:paragraph-properties fo:margin-left="0.406cm"/>
    </style:style>
    <style:style style:name="T98_1" style:family="text"/>
    <style:style style:name="T98_2" style:family="text">
      <style:text-properties fo:letter-spacing="-0.012cm"/>
    </style:style>
    <style:style style:name="T98_3" style:family="text"/>
    <style:style style:name="T98_4" style:family="text">
      <style:text-properties fo:letter-spacing="-0.016cm"/>
    </style:style>
    <style:style style:name="T98_5" style:family="text"/>
    <style:style style:name="T98_6" style:family="text">
      <style:text-properties fo:letter-spacing="-0.012cm"/>
    </style:style>
    <style:style style:name="T98_7" style:family="text"/>
    <style:style style:name="T98_8" style:family="text">
      <style:text-properties fo:letter-spacing="-0.014cm"/>
    </style:style>
    <style:style style:name="T98_9" style:family="text">
      <style:text-properties fo:letter-spacing="-0.004cm"/>
    </style:style>
    <style:style style:name="P99" style:family="paragraph" style:parent-style-name="Body_20_Text">
      <style:paragraph-properties fo:line-height="116%" fo:margin-top="0.212cm" fo:margin-left="0.406cm" fo:margin-right="1.256cm"/>
    </style:style>
    <style:style style:name="T99_1" style:family="text"/>
    <style:style style:name="T99_2" style:family="text">
      <style:text-properties fo:letter-spacing="-0.002cm"/>
    </style:style>
    <style:style style:name="T99_3" style:family="text"/>
    <style:style style:name="T99_4" style:family="text">
      <style:text-properties fo:letter-spacing="-0.002cm"/>
    </style:style>
    <style:style style:name="T99_5" style:family="text"/>
    <style:style style:name="T99_6" style:family="text">
      <style:text-properties fo:letter-spacing="-0.004cm"/>
    </style:style>
    <style:style style:name="T99_7" style:family="text"/>
    <style:style style:name="T99_8" style:family="text">
      <style:text-properties fo:letter-spacing="-0.002cm"/>
    </style:style>
    <style:style style:name="T99_9" style:family="text"/>
    <style:style style:name="T99_10" style:family="text">
      <style:text-properties fo:letter-spacing="-0.002cm"/>
    </style:style>
    <style:style style:name="T99_11" style:family="text"/>
    <style:style style:name="T99_12" style:family="text">
      <style:text-properties fo:letter-spacing="-0.002cm"/>
    </style:style>
    <style:style style:name="T99_13" style:family="text"/>
    <style:style style:name="T99_14" style:family="text">
      <style:text-properties fo:letter-spacing="-0.002cm"/>
    </style:style>
    <style:style style:name="T99_15" style:family="text"/>
    <style:style style:name="T99_16" style:family="text">
      <style:text-properties fo:letter-spacing="-0.004cm"/>
    </style:style>
    <style:style style:name="T99_17" style:family="text"/>
    <style:style style:name="T99_18" style:family="text"/>
    <style:style style:name="T99_19" style:family="text"/>
    <style:style style:name="T99_20" style:family="text">
      <style:text-properties style:text-position="46% 100%" fo:font-size="6.5pt" style:font-size-asian="6.5pt"/>
    </style:style>
    <style:style style:name="T99_21" style:family="text">
      <style:text-properties fo:letter-spacing="0.046cm" style:text-position="46% 100%" fo:font-size="6.5pt" style:font-size-asian="6.5pt"/>
    </style:style>
    <style:style style:name="T99_22" style:family="text"/>
    <style:style style:name="T99_23" style:family="text">
      <style:text-properties fo:letter-spacing="-0.005cm"/>
    </style:style>
    <style:style style:name="T99_24" style:family="text"/>
    <style:style style:name="T99_25" style:family="text">
      <style:text-properties fo:letter-spacing="-0.007cm"/>
    </style:style>
    <style:style style:name="T99_26" style:family="text"/>
    <style:style style:name="T99_27" style:family="text">
      <style:text-properties fo:letter-spacing="-0.005cm"/>
    </style:style>
    <style:style style:name="T99_28" style:family="text"/>
    <style:style style:name="T99_29" style:family="text">
      <style:text-properties fo:letter-spacing="-0.009cm"/>
    </style:style>
    <style:style style:name="T99_30" style:family="text"/>
    <style:style style:name="T99_31" style:family="text">
      <style:text-properties fo:letter-spacing="-0.005cm"/>
    </style:style>
    <style:style style:name="T99_32" style:family="text"/>
    <style:style style:name="T99_33" style:family="text">
      <style:text-properties fo:letter-spacing="-0.007cm"/>
    </style:style>
    <style:style style:name="T99_34" style:family="text"/>
    <style:style style:name="T99_35" style:family="text">
      <style:text-properties fo:letter-spacing="-0.009cm"/>
    </style:style>
    <style:style style:name="T99_36" style:family="text"/>
    <style:style style:name="T99_37" style:family="text">
      <style:text-properties fo:letter-spacing="-0.004cm"/>
    </style:style>
    <style:style style:name="T99_38" style:family="text"/>
    <style:style style:name="T99_39" style:family="text">
      <style:text-properties fo:letter-spacing="-0.007cm"/>
    </style:style>
    <style:style style:name="T99_40" style:family="text"/>
    <style:style style:name="T99_41" style:family="text">
      <style:text-properties fo:letter-spacing="-0.009cm"/>
    </style:style>
    <style:style style:name="T99_42" style:family="text"/>
    <style:style style:name="T99_43" style:family="text">
      <style:text-properties fo:letter-spacing="-0.007cm"/>
    </style:style>
    <style:style style:name="T99_44" style:family="text"/>
    <style:style style:name="T99_45" style:family="text">
      <style:text-properties fo:letter-spacing="-0.007cm"/>
    </style:style>
    <style:style style:name="T99_46" style:family="text"/>
    <style:style style:name="T99_47" style:family="text">
      <style:text-properties fo:letter-spacing="-0.007cm"/>
    </style:style>
    <style:style style:name="T99_48" style:family="text"/>
    <style:style style:name="T99_49" style:family="text">
      <style:text-properties fo:letter-spacing="-0.009cm"/>
    </style:style>
    <style:style style:name="T99_50" style:family="text"/>
    <style:style style:name="T99_51" style:family="text">
      <style:text-properties fo:letter-spacing="-0.004cm"/>
    </style:style>
    <style:style style:name="P100" style:family="paragraph" style:parent-style-name="Body_20_Text"/>
    <style:style style:name="P101" style:family="paragraph" style:parent-style-name="Body_20_Text">
      <style:paragraph-properties fo:margin-top="0.079cm"/>
    </style:style>
    <style:style style:name="P102" style:family="paragraph" style:parent-style-name="Body_20_Text">
      <style:paragraph-properties fo:line-height="115%" fo:margin-left="0.406cm" fo:margin-right="1.256cm"/>
    </style:style>
    <style:style style:name="T102_1" style:family="text"/>
    <style:style style:name="T102_2" style:family="text">
      <style:text-properties fo:letter-spacing="-0.007cm"/>
    </style:style>
    <style:style style:name="T102_3" style:family="text"/>
    <style:style style:name="T102_4" style:family="text">
      <style:text-properties fo:letter-spacing="-0.009cm"/>
    </style:style>
    <style:style style:name="T102_5" style:family="text"/>
    <style:style style:name="T102_6" style:family="text">
      <style:text-properties fo:letter-spacing="-0.005cm"/>
    </style:style>
    <style:style style:name="T102_7" style:family="text"/>
    <style:style style:name="T102_8" style:family="text">
      <style:text-properties fo:letter-spacing="-0.005cm"/>
    </style:style>
    <style:style style:name="T102_9" style:family="text"/>
    <style:style style:name="T102_10" style:family="text">
      <style:text-properties fo:letter-spacing="-0.007cm"/>
    </style:style>
    <style:style style:name="T102_11" style:family="text"/>
    <style:style style:name="T102_12" style:family="text">
      <style:text-properties fo:letter-spacing="-0.009cm"/>
    </style:style>
    <style:style style:name="T102_13" style:family="text"/>
    <style:style style:name="T102_14" style:family="text">
      <style:text-properties fo:letter-spacing="-0.009cm"/>
    </style:style>
    <style:style style:name="T102_15" style:family="text"/>
    <style:style style:name="T102_16" style:family="text">
      <style:text-properties fo:letter-spacing="-0.007cm"/>
    </style:style>
    <style:style style:name="T102_17" style:family="text"/>
    <style:style style:name="T102_18" style:family="text">
      <style:text-properties fo:letter-spacing="-0.009cm"/>
    </style:style>
    <style:style style:name="T102_19" style:family="text"/>
    <style:style style:name="T102_20" style:family="text">
      <style:text-properties fo:letter-spacing="-0.009cm"/>
    </style:style>
    <style:style style:name="T102_21" style:family="text"/>
    <style:style style:name="T102_22" style:family="text">
      <style:text-properties fo:letter-spacing="-0.005cm"/>
    </style:style>
    <style:style style:name="T102_23" style:family="text"/>
    <style:style style:name="T102_24" style:family="text">
      <style:text-properties fo:letter-spacing="-0.009cm"/>
    </style:style>
    <style:style style:name="T102_25" style:family="text"/>
    <style:style style:name="T102_26" style:family="text"/>
    <style:style style:name="T102_27" style:family="text">
      <style:text-properties fo:color="#0000ff" style:text-underline-style="solid" style:text-underline-color="font-color"/>
    </style:style>
    <style:style style:name="T102_28" style:family="text">
      <style:text-properties fo:letter-spacing="0.136cm" fo:color="#0000ff"/>
    </style:style>
    <style:style style:name="T102_29" style:family="text"/>
    <style:style style:name="T102_30" style:family="text">
      <style:text-properties fo:letter-spacing="-0.002cm"/>
    </style:style>
    <style:style style:name="T102_31" style:family="text"/>
    <style:style style:name="T102_32" style:family="text">
      <style:text-properties fo:letter-spacing="-0.002cm"/>
    </style:style>
    <style:style style:name="T102_33" style:family="text"/>
    <style:style style:name="P103" style:family="paragraph" style:parent-style-name="List_20_Paragraph">
      <style:paragraph-properties fo:margin-top="0.208cm" fo:margin-right="2.113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03_1" style:family="text">
      <style:text-properties fo:font-size="10pt" style:font-size-asian="10pt"/>
    </style:style>
    <style:style style:name="T103_2" style:family="text">
      <style:text-properties fo:letter-spacing="-0.011cm" fo:font-size="10pt" style:font-size-asian="10pt"/>
    </style:style>
    <style:style style:name="T103_3" style:family="text">
      <style:text-properties fo:font-size="10pt" style:font-size-asian="10pt"/>
    </style:style>
    <style:style style:name="T103_4" style:family="text">
      <style:text-properties fo:letter-spacing="-0.011cm" fo:font-size="10pt" style:font-size-asian="10pt"/>
    </style:style>
    <style:style style:name="T103_5" style:family="text">
      <style:text-properties fo:font-size="10pt" style:font-size-asian="10pt"/>
    </style:style>
    <style:style style:name="T103_6" style:family="text">
      <style:text-properties fo:letter-spacing="-0.011cm" fo:font-size="10pt" style:font-size-asian="10pt"/>
    </style:style>
    <style:style style:name="T103_7" style:family="text">
      <style:text-properties fo:font-size="10pt" style:font-size-asian="10pt"/>
    </style:style>
    <style:style style:name="T103_8" style:family="text">
      <style:text-properties fo:letter-spacing="-0.011cm" fo:font-size="10pt" style:font-size-asian="10pt"/>
    </style:style>
    <style:style style:name="T103_9" style:family="text">
      <style:text-properties fo:font-size="10pt" style:font-size-asian="10pt"/>
    </style:style>
    <style:style style:name="T103_10" style:family="text">
      <style:text-properties fo:letter-spacing="-0.009cm" fo:font-size="10pt" style:font-size-asian="10pt"/>
    </style:style>
    <style:style style:name="T103_11" style:family="text">
      <style:text-properties fo:font-size="10pt" style:font-size-asian="10pt"/>
    </style:style>
    <style:style style:name="T103_12" style:family="text">
      <style:text-properties fo:letter-spacing="-0.005cm" fo:font-size="10pt" style:font-size-asian="10pt"/>
    </style:style>
    <style:style style:name="T103_13" style:family="text">
      <style:text-properties fo:font-size="10pt" style:font-size-asian="10pt"/>
    </style:style>
    <style:style style:name="T103_14" style:family="text">
      <style:text-properties fo:letter-spacing="-0.011cm" fo:font-size="10pt" style:font-size-asian="10pt"/>
    </style:style>
    <style:style style:name="T103_15" style:family="text">
      <style:text-properties fo:font-size="10pt" style:font-size-asian="10pt"/>
    </style:style>
    <style:style style:name="T103_16" style:family="text">
      <style:text-properties fo:letter-spacing="-0.011cm" fo:font-size="10pt" style:font-size-asian="10pt"/>
    </style:style>
    <style:style style:name="T103_17" style:family="text">
      <style:text-properties fo:font-size="10pt" style:font-size-asian="10pt"/>
    </style:style>
    <style:style style:name="T103_18" style:family="text">
      <style:text-properties fo:letter-spacing="-0.011cm" fo:font-size="10pt" style:font-size-asian="10pt"/>
    </style:style>
    <style:style style:name="T103_19" style:family="text">
      <style:text-properties fo:font-size="10pt" style:font-size-asian="10pt"/>
    </style:style>
    <style:style style:name="P104" style:family="paragraph" style:parent-style-name="List_20_Paragraph">
      <style:paragraph-properties fo:text-indent="-0.631cm" fo:line-height="0.349cm" fo:margin-left="2.307cm">
        <style:tab-stops>
          <style:tab-stop style:type="left" style:leader-style="none" style:position="0cm"/>
        </style:tab-stops>
      </style:paragraph-properties>
    </style:style>
    <style:style style:name="T104_1" style:family="text">
      <style:text-properties fo:font-size="10pt" style:font-size-asian="10pt"/>
    </style:style>
    <style:style style:name="T104_2" style:family="text">
      <style:text-properties fo:letter-spacing="-0.016cm" fo:font-size="10pt" style:font-size-asian="10pt"/>
    </style:style>
    <style:style style:name="T104_3" style:family="text">
      <style:text-properties fo:font-size="10pt" style:font-size-asian="10pt"/>
    </style:style>
    <style:style style:name="T104_4" style:family="text">
      <style:text-properties fo:font-size="10pt" style:font-size-asian="10pt"/>
    </style:style>
    <style:style style:name="T104_5" style:family="text">
      <style:text-properties fo:letter-spacing="-0.014cm" fo:font-size="10pt" style:font-size-asian="10pt"/>
    </style:style>
    <style:style style:name="T104_6" style:family="text">
      <style:text-properties fo:font-size="10pt" style:font-size-asian="10pt"/>
    </style:style>
    <style:style style:name="T104_7" style:family="text"/>
    <style:style style:name="T104_8" style:family="text">
      <style:text-properties style:text-position="46% 100%" fo:font-size="6.5pt" style:font-size-asian="6.5pt"/>
    </style:style>
    <style:style style:name="T104_9" style:family="text">
      <style:text-properties fo:letter-spacing="0.019cm" style:text-position="46% 100%" fo:font-size="6.5pt" style:font-size-asian="6.5pt"/>
    </style:style>
    <style:style style:name="T104_10" style:family="text">
      <style:text-properties fo:font-size="10pt" style:font-size-asian="10pt"/>
    </style:style>
    <style:style style:name="T104_11" style:family="text">
      <style:text-properties fo:letter-spacing="-0.012cm" fo:font-size="10pt" style:font-size-asian="10pt"/>
    </style:style>
    <style:style style:name="T104_12" style:family="text">
      <style:text-properties fo:font-size="10pt" style:font-size-asian="10pt"/>
    </style:style>
    <style:style style:name="T104_13" style:family="text">
      <style:text-properties fo:letter-spacing="-0.016cm" fo:font-size="10pt" style:font-size-asian="10pt"/>
    </style:style>
    <style:style style:name="T104_14" style:family="text">
      <style:text-properties fo:letter-spacing="-0.004cm" fo:font-size="10pt" style:font-size-asian="10pt"/>
    </style:style>
    <style:style style:name="P105" style:family="paragraph" style:parent-style-name="List_20_Paragraph">
      <style:paragraph-properties fo:text-indent="-0.633cm" fo:line-height="0.383cm" fo:margin-left="2.309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05_1" style:family="text">
      <style:text-properties fo:font-size="10pt" style:font-size-asian="10pt"/>
    </style:style>
    <style:style style:name="T105_2" style:family="text">
      <style:text-properties fo:letter-spacing="-0.019cm" fo:font-size="10pt" style:font-size-asian="10pt"/>
    </style:style>
    <style:style style:name="T105_3" style:family="text">
      <style:text-properties fo:font-size="10pt" style:font-size-asian="10pt"/>
    </style:style>
    <style:style style:name="T105_4" style:family="text">
      <style:text-properties fo:letter-spacing="-0.012cm" fo:font-size="10pt" style:font-size-asian="10pt"/>
    </style:style>
    <style:style style:name="T105_5" style:family="text">
      <style:text-properties fo:font-size="10pt" style:font-size-asian="10pt"/>
    </style:style>
    <style:style style:name="T105_6" style:family="text">
      <style:text-properties fo:letter-spacing="-0.014cm" fo:font-size="10pt" style:font-size-asian="10pt"/>
    </style:style>
    <style:style style:name="T105_7" style:family="text">
      <style:text-properties fo:font-size="10pt" style:font-size-asian="10pt"/>
    </style:style>
    <style:style style:name="T105_8" style:family="text">
      <style:text-properties fo:letter-spacing="-0.014cm" fo:font-size="10pt" style:font-size-asian="10pt"/>
    </style:style>
    <style:style style:name="T105_9" style:family="text">
      <style:text-properties fo:font-size="10pt" style:font-size-asian="10pt"/>
    </style:style>
    <style:style style:name="T105_10" style:family="text">
      <style:text-properties fo:letter-spacing="-0.018cm" fo:font-size="10pt" style:font-size-asian="10pt"/>
    </style:style>
    <style:style style:name="T105_11" style:family="text">
      <style:text-properties fo:font-size="10pt" style:font-size-asian="10pt"/>
    </style:style>
    <style:style style:name="T105_12" style:family="text">
      <style:text-properties fo:letter-spacing="-0.025cm" fo:font-size="10pt" style:font-size-asian="10pt"/>
    </style:style>
    <style:style style:name="T105_13" style:family="text">
      <style:text-properties fo:letter-spacing="-0.007cm" fo:font-size="10pt" style:font-size-asian="10pt"/>
    </style:style>
    <style:style style:name="P106" style:family="paragraph" style:parent-style-name="List_20_Paragraph">
      <style:paragraph-properties fo:margin-right="3.425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06_1" style:family="text">
      <style:text-properties fo:font-size="10pt" style:font-size-asian="10pt"/>
    </style:style>
    <style:style style:name="T106_2" style:family="text">
      <style:text-properties fo:letter-spacing="-0.011cm" fo:font-size="10pt" style:font-size-asian="10pt"/>
    </style:style>
    <style:style style:name="T106_3" style:family="text">
      <style:text-properties fo:font-size="10pt" style:font-size-asian="10pt"/>
    </style:style>
    <style:style style:name="T106_4" style:family="text">
      <style:text-properties fo:letter-spacing="-0.012cm" fo:font-size="10pt" style:font-size-asian="10pt"/>
    </style:style>
    <style:style style:name="T106_5" style:family="text">
      <style:text-properties fo:font-size="10pt" style:font-size-asian="10pt"/>
    </style:style>
    <style:style style:name="T106_6" style:family="text">
      <style:text-properties fo:letter-spacing="-0.011cm" fo:font-size="10pt" style:font-size-asian="10pt"/>
    </style:style>
    <style:style style:name="T106_7" style:family="text">
      <style:text-properties fo:font-size="10pt" style:font-size-asian="10pt"/>
    </style:style>
    <style:style style:name="T106_8" style:family="text">
      <style:text-properties fo:letter-spacing="-0.004cm" fo:font-size="10pt" style:font-size-asian="10pt"/>
    </style:style>
    <style:style style:name="T106_9" style:family="text">
      <style:text-properties fo:font-size="10pt" style:font-size-asian="10pt"/>
    </style:style>
    <style:style style:name="T106_10" style:family="text">
      <style:text-properties fo:letter-spacing="-0.012cm" fo:font-size="10pt" style:font-size-asian="10pt"/>
    </style:style>
    <style:style style:name="T106_11" style:family="text">
      <style:text-properties fo:font-size="10pt" style:font-size-asian="10pt"/>
    </style:style>
    <style:style style:name="T106_12" style:family="text">
      <style:text-properties fo:letter-spacing="-0.009cm" fo:font-size="10pt" style:font-size-asian="10pt"/>
    </style:style>
    <style:style style:name="T106_13" style:family="text">
      <style:text-properties fo:font-size="10pt" style:font-size-asian="10pt"/>
    </style:style>
    <style:style style:name="T106_14" style:family="text">
      <style:text-properties fo:letter-spacing="-0.005cm" fo:font-size="10pt" style:font-size-asian="10pt"/>
    </style:style>
    <style:style style:name="T106_15" style:family="text">
      <style:text-properties fo:font-size="10pt" style:font-size-asian="10pt"/>
    </style:style>
    <style:style style:name="T106_16" style:family="text">
      <style:text-properties fo:letter-spacing="-0.009cm" fo:font-size="10pt" style:font-size-asian="10pt"/>
    </style:style>
    <style:style style:name="T106_17" style:family="text">
      <style:text-properties fo:font-size="10pt" style:font-size-asian="10pt"/>
    </style:style>
    <style:style style:name="T106_18" style:family="text">
      <style:text-properties fo:letter-spacing="-0.007cm" fo:font-size="10pt" style:font-size-asian="10pt"/>
    </style:style>
    <style:style style:name="T106_19" style:family="text">
      <style:text-properties fo:font-size="10pt" style:font-size-asian="10pt"/>
    </style:style>
    <style:style style:name="T106_20" style:family="text">
      <style:text-properties fo:letter-spacing="-0.005cm" fo:font-size="10pt" style:font-size-asian="10pt"/>
    </style:style>
    <style:style style:name="T106_21" style:family="text">
      <style:text-properties fo:font-size="10pt" style:font-size-asian="10pt"/>
    </style:style>
    <style:style style:name="T106_22" style:family="text">
      <style:text-properties fo:letter-spacing="-0.004cm" fo:font-size="10pt" style:font-size-asian="10pt"/>
    </style:style>
    <style:style style:name="P107" style:family="paragraph" style:parent-style-name="List_20_Paragraph">
      <style:paragraph-properties fo:text-indent="-0.633cm" fo:line-height="0.369cm" fo:margin-left="2.309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07_1" style:family="text">
      <style:text-properties fo:font-size="10pt" style:font-size-asian="10pt"/>
    </style:style>
    <style:style style:name="T107_2" style:family="text">
      <style:text-properties fo:letter-spacing="-0.014cm" fo:font-size="10pt" style:font-size-asian="10pt"/>
    </style:style>
    <style:style style:name="T107_3" style:family="text">
      <style:text-properties fo:font-size="10pt" style:font-size-asian="10pt"/>
    </style:style>
    <style:style style:name="T107_4" style:family="text">
      <style:text-properties fo:letter-spacing="-0.016cm" fo:font-size="10pt" style:font-size-asian="10pt"/>
    </style:style>
    <style:style style:name="T107_5" style:family="text">
      <style:text-properties fo:font-size="10pt" style:font-size-asian="10pt"/>
    </style:style>
    <style:style style:name="T107_6" style:family="text">
      <style:text-properties fo:letter-spacing="-0.018cm" fo:font-size="10pt" style:font-size-asian="10pt"/>
    </style:style>
    <style:style style:name="T107_7" style:family="text">
      <style:text-properties fo:font-size="10pt" style:font-size-asian="10pt"/>
    </style:style>
    <style:style style:name="T107_8" style:family="text">
      <style:text-properties fo:letter-spacing="-0.014cm" fo:font-size="10pt" style:font-size-asian="10pt"/>
    </style:style>
    <style:style style:name="T107_9" style:family="text">
      <style:text-properties fo:font-size="10pt" style:font-size-asian="10pt"/>
    </style:style>
    <style:style style:name="T107_10" style:family="text">
      <style:text-properties fo:letter-spacing="0.012cm" fo:font-size="10pt" style:font-size-asian="10pt"/>
    </style:style>
    <style:style style:name="T107_11" style:family="text">
      <style:text-properties fo:letter-spacing="-0.004cm" fo:font-size="10pt" style:font-size-asian="10pt"/>
    </style:style>
    <style:style style:name="P108" style:family="paragraph" style:parent-style-name="List_20_Paragraph">
      <style:paragraph-properties fo:margin-right="1.714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08_1" style:family="text">
      <style:text-properties fo:font-size="10pt" style:font-size-asian="10pt"/>
    </style:style>
    <style:style style:name="T108_2" style:family="text">
      <style:text-properties fo:letter-spacing="-0.009cm" fo:font-size="10pt" style:font-size-asian="10pt"/>
    </style:style>
    <style:style style:name="T108_3" style:family="text">
      <style:text-properties fo:font-size="10pt" style:font-size-asian="10pt"/>
    </style:style>
    <style:style style:name="T108_4" style:family="text">
      <style:text-properties fo:letter-spacing="-0.005cm" fo:font-size="10pt" style:font-size-asian="10pt"/>
    </style:style>
    <style:style style:name="T108_5" style:family="text">
      <style:text-properties fo:font-size="10pt" style:font-size-asian="10pt"/>
    </style:style>
    <style:style style:name="T108_6" style:family="text">
      <style:text-properties fo:letter-spacing="-0.009cm" fo:font-size="10pt" style:font-size-asian="10pt"/>
    </style:style>
    <style:style style:name="T108_7" style:family="text">
      <style:text-properties fo:font-size="10pt" style:font-size-asian="10pt"/>
    </style:style>
    <style:style style:name="T108_8" style:family="text">
      <style:text-properties fo:letter-spacing="-0.005cm" fo:font-size="10pt" style:font-size-asian="10pt"/>
    </style:style>
    <style:style style:name="T108_9" style:family="text">
      <style:text-properties fo:font-size="10pt" style:font-size-asian="10pt"/>
    </style:style>
    <style:style style:name="T108_10" style:family="text">
      <style:text-properties fo:letter-spacing="-0.009cm" fo:font-size="10pt" style:font-size-asian="10pt"/>
    </style:style>
    <style:style style:name="T108_11" style:family="text">
      <style:text-properties fo:font-size="10pt" style:font-size-asian="10pt"/>
    </style:style>
    <style:style style:name="T108_12" style:family="text">
      <style:text-properties fo:letter-spacing="-0.007cm" fo:font-size="10pt" style:font-size-asian="10pt"/>
    </style:style>
    <style:style style:name="T108_13" style:family="text">
      <style:text-properties fo:font-size="10pt" style:font-size-asian="10pt"/>
    </style:style>
    <style:style style:name="T108_14" style:family="text">
      <style:text-properties fo:letter-spacing="-0.005cm" fo:font-size="10pt" style:font-size-asian="10pt"/>
    </style:style>
    <style:style style:name="T108_15" style:family="text">
      <style:text-properties fo:font-size="10pt" style:font-size-asian="10pt"/>
    </style:style>
    <style:style style:name="T108_16" style:family="text">
      <style:text-properties fo:letter-spacing="-0.009cm" fo:font-size="10pt" style:font-size-asian="10pt"/>
    </style:style>
    <style:style style:name="T108_17" style:family="text">
      <style:text-properties fo:font-size="10pt" style:font-size-asian="10pt"/>
    </style:style>
    <style:style style:name="T108_18" style:family="text">
      <style:text-properties fo:letter-spacing="-0.009cm" fo:font-size="10pt" style:font-size-asian="10pt"/>
    </style:style>
    <style:style style:name="T108_19" style:family="text">
      <style:text-properties fo:font-size="10pt" style:font-size-asian="10pt"/>
    </style:style>
    <style:style style:name="T108_20" style:family="text">
      <style:text-properties fo:letter-spacing="-0.007cm" fo:font-size="10pt" style:font-size-asian="10pt"/>
    </style:style>
    <style:style style:name="T108_21" style:family="text">
      <style:text-properties fo:font-size="10pt" style:font-size-asian="10pt"/>
    </style:style>
    <style:style style:name="P109" style:family="paragraph" style:parent-style-name="Body_20_Text">
      <style:paragraph-properties fo:margin-top="0.072cm"/>
    </style:style>
    <style:style style:name="P110" style:family="paragraph" style:parent-style-name="Body_20_Text">
      <style:paragraph-properties fo:margin-left="0.406cm"/>
    </style:style>
    <style:style style:name="T110_1" style:family="text"/>
    <style:style style:name="T110_2" style:family="text">
      <style:text-properties fo:letter-spacing="-0.011cm"/>
    </style:style>
    <style:style style:name="T110_3" style:family="text"/>
    <style:style style:name="T110_4" style:family="text">
      <style:text-properties fo:letter-spacing="-0.007cm"/>
    </style:style>
    <style:style style:name="T110_5" style:family="text">
      <style:text-properties fo:letter-spacing="-0.004cm"/>
    </style:style>
    <style:style style:name="P111" style:family="paragraph" style:parent-style-name="Body_20_Text">
      <style:paragraph-properties fo:text-indent="0.097cm" fo:line-height="116%" fo:margin-top="0.213cm" fo:margin-left="0.406cm" fo:margin-right="1.304cm"/>
    </style:style>
    <style:style style:name="T111_1" style:family="text"/>
    <style:style style:name="T111_2" style:family="text"/>
    <style:style style:name="T111_3" style:family="text"/>
    <style:style style:name="T111_4" style:family="text">
      <style:text-properties style:text-position="46% 100%" fo:font-size="6.5pt" style:font-size-asian="6.5pt"/>
    </style:style>
    <style:style style:name="T111_5" style:family="text"/>
    <style:style style:name="T111_6" style:family="text">
      <style:text-properties fo:letter-spacing="-0.007cm"/>
    </style:style>
    <style:style style:name="T111_7" style:family="text"/>
    <style:style style:name="T111_8" style:family="text">
      <style:text-properties fo:letter-spacing="-0.007cm"/>
    </style:style>
    <style:style style:name="T111_9" style:family="text"/>
    <style:style style:name="T111_10" style:family="text">
      <style:text-properties fo:letter-spacing="-0.009cm"/>
    </style:style>
    <style:style style:name="T111_11" style:family="text"/>
    <style:style style:name="T111_12" style:family="text">
      <style:text-properties fo:letter-spacing="-0.007cm"/>
    </style:style>
    <style:style style:name="T111_13" style:family="text"/>
    <style:style style:name="T111_14" style:family="text">
      <style:text-properties fo:letter-spacing="-0.009cm"/>
    </style:style>
    <style:style style:name="T111_15" style:family="text"/>
    <style:style style:name="T111_16" style:family="text">
      <style:text-properties fo:letter-spacing="-0.004cm"/>
    </style:style>
    <style:style style:name="T111_17" style:family="text"/>
    <style:style style:name="T111_18" style:family="text">
      <style:text-properties fo:letter-spacing="-0.005cm"/>
    </style:style>
    <style:style style:name="T111_19" style:family="text"/>
    <style:style style:name="T111_20" style:family="text">
      <style:text-properties fo:letter-spacing="-0.005cm"/>
    </style:style>
    <style:style style:name="T111_21" style:family="text"/>
    <style:style style:name="T111_22" style:family="text">
      <style:text-properties fo:letter-spacing="-0.009cm"/>
    </style:style>
    <style:style style:name="T111_23" style:family="text"/>
    <style:style style:name="T111_24" style:family="text">
      <style:text-properties fo:letter-spacing="-0.007cm"/>
    </style:style>
    <style:style style:name="T111_25" style:family="text"/>
    <style:style style:name="T111_26" style:family="text">
      <style:text-properties fo:letter-spacing="-0.009cm"/>
    </style:style>
    <style:style style:name="T111_27" style:family="text"/>
    <style:style style:name="T111_28" style:family="text">
      <style:text-properties fo:letter-spacing="-0.009cm"/>
    </style:style>
    <style:style style:name="T111_29" style:family="text"/>
    <style:style style:name="P112" style:family="paragraph" style:parent-style-name="Body_20_Text"/>
    <style:style style:name="P113" style:family="paragraph" style:parent-style-name="Body_20_Text"/>
    <style:style style:name="P114" style:family="paragraph" style:parent-style-name="Body_20_Text"/>
    <style:style style:name="P115" style:family="paragraph" style:parent-style-name="Body_20_Text"/>
    <style:style style:name="P116" style:family="paragraph" style:parent-style-name="Body_20_Text">
      <style:paragraph-properties fo:margin-top="0.044cm"/>
    </style:style>
    <style:style style:name="FR3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ragraph" style:flow-with-text="false" style:wrap="none" style:run-through="background" draw:auto-grow-height="false" draw:auto-grow-width="false"/>
    </style:style>
    <style:style style:name="P117" style:family="paragraph" style:parent-style-name="List_20_Paragraph">
      <style:paragraph-properties fo:text-indent="-0.228cm" fo:margin-top="0.224cm" fo:margin-left="0.228cm">
        <style:tab-stops>
          <style:tab-stop style:type="left" style:leader-style="none" style:position="0cm"/>
        </style:tab-stops>
      </style:paragraph-properties>
    </style:style>
    <style:style style:name="T117_1" style:family="text">
      <style:text-properties style:font-name="Verdana" fo:font-size="6pt" style:font-size-asian="6pt"/>
    </style:style>
    <style:style style:name="T117_2" style:family="text">
      <style:text-properties fo:letter-spacing="-0.011cm" style:font-name="Verdana" fo:font-size="6pt" style:font-size-asian="6pt"/>
    </style:style>
    <style:style style:name="T117_3" style:family="text">
      <style:text-properties style:font-name="Verdana" fo:font-size="6pt" style:font-size-asian="6pt"/>
    </style:style>
    <style:style style:name="T117_4" style:family="text">
      <style:text-properties fo:letter-spacing="-0.004cm" style:font-name="Verdana" fo:font-size="6pt" style:font-size-asian="6pt"/>
    </style:style>
    <style:style style:name="T117_5" style:family="text">
      <style:text-properties style:font-name="Verdana" fo:font-size="6pt" style:font-size-asian="6pt"/>
    </style:style>
    <style:style style:name="T117_6" style:family="text">
      <style:text-properties fo:letter-spacing="-0.007cm" style:font-name="Verdana" fo:font-size="6pt" style:font-size-asian="6pt"/>
    </style:style>
    <style:style style:name="T117_7" style:family="text">
      <style:text-properties style:font-name="Verdana" fo:font-size="6pt" style:font-size-asian="6pt"/>
    </style:style>
    <style:style style:name="T117_8" style:family="text">
      <style:text-properties fo:letter-spacing="-0.007cm" style:font-name="Verdana" fo:font-size="6pt" style:font-size-asian="6pt"/>
    </style:style>
    <style:style style:name="T117_9" style:family="text">
      <style:text-properties style:font-name="Verdana" fo:font-size="6pt" style:font-size-asian="6pt"/>
    </style:style>
    <style:style style:name="T117_10" style:family="text">
      <style:text-properties fo:letter-spacing="-0.004cm" style:font-name="Verdana" fo:font-size="6pt" style:font-size-asian="6pt"/>
    </style:style>
    <style:style style:name="T117_11" style:family="text">
      <style:text-properties style:font-name="Verdana" fo:font-size="6pt" style:font-size-asian="6pt"/>
    </style:style>
    <style:style style:name="T117_12" style:family="text">
      <style:text-properties fo:letter-spacing="-0.005cm" style:font-name="Verdana" fo:font-size="6pt" style:font-size-asian="6pt"/>
    </style:style>
    <style:style style:name="T117_13" style:family="text">
      <style:text-properties style:font-name="Verdana" fo:font-size="6pt" style:font-size-asian="6pt"/>
    </style:style>
    <style:style style:name="T117_14" style:family="text">
      <style:text-properties fo:letter-spacing="-0.004cm" style:font-name="Verdana" fo:font-size="6pt" style:font-size-asian="6pt"/>
    </style:style>
    <style:style style:name="T117_15" style:family="text">
      <style:text-properties style:font-name="Verdana" fo:font-size="6pt" style:font-size-asian="6pt"/>
    </style:style>
    <style:style style:name="T117_16" style:family="text">
      <style:text-properties fo:letter-spacing="-0.007cm" style:font-name="Verdana" fo:font-size="6pt" style:font-size-asian="6pt"/>
    </style:style>
    <style:style style:name="T117_17" style:family="text">
      <style:text-properties style:font-name="Verdana" fo:font-size="6pt" style:font-size-asian="6pt"/>
    </style:style>
    <style:style style:name="T117_18" style:family="text">
      <style:text-properties fo:letter-spacing="-0.007cm" style:font-name="Verdana" fo:font-size="6pt" style:font-size-asian="6pt"/>
    </style:style>
    <style:style style:name="T117_19" style:family="text">
      <style:text-properties style:font-name="Verdana" fo:font-size="6pt" style:font-size-asian="6pt"/>
    </style:style>
    <style:style style:name="T117_20" style:family="text">
      <style:text-properties fo:letter-spacing="-0.004cm" style:font-name="Verdana" fo:font-size="6pt" style:font-size-asian="6pt"/>
    </style:style>
    <style:style style:name="P118" style:family="paragraph" style:parent-style-name="List_20_Paragraph">
      <style:paragraph-properties fo:text-indent="0cm" fo:line-height="101%" fo:margin-top="0.019cm" fo:margin-left="0cm" fo:margin-right="0.704cm">
        <style:tab-stops>
          <style:tab-stop style:type="left" style:leader-style="none" style:position="0.265cm"/>
        </style:tab-stops>
      </style:paragraph-properties>
    </style:style>
    <style:style style:name="T118_1" style:family="text">
      <style:text-properties style:font-name="Verdana" fo:font-size="6pt" style:font-size-asian="6pt"/>
    </style:style>
    <style:style style:name="T118_2" style:family="text">
      <style:text-properties fo:letter-spacing="-0.005cm" style:font-name="Verdana" fo:font-size="6pt" style:font-size-asian="6pt"/>
    </style:style>
    <style:style style:name="T118_3" style:family="text">
      <style:text-properties style:font-name="Verdana" fo:font-size="6pt" style:font-size-asian="6pt"/>
    </style:style>
    <style:style style:name="T118_4" style:family="text">
      <style:text-properties fo:letter-spacing="-0.005cm" style:font-name="Verdana" fo:font-size="6pt" style:font-size-asian="6pt"/>
    </style:style>
    <style:style style:name="T118_5" style:family="text">
      <style:text-properties style:font-name="Verdana" fo:font-size="6pt" style:font-size-asian="6pt"/>
    </style:style>
    <style:style style:name="T118_6" style:family="text">
      <style:text-properties fo:letter-spacing="-0.004cm" style:font-name="Verdana" fo:font-size="6pt" style:font-size-asian="6pt"/>
    </style:style>
    <style:style style:name="T118_7" style:family="text">
      <style:text-properties style:font-name="Verdana" fo:font-size="6pt" style:font-size-asian="6pt"/>
    </style:style>
    <style:style style:name="T118_8" style:family="text">
      <style:text-properties fo:letter-spacing="-0.009cm" style:font-name="Verdana" fo:font-size="6pt" style:font-size-asian="6pt"/>
    </style:style>
    <style:style style:name="T118_9" style:family="text">
      <style:text-properties style:font-name="Verdana" fo:font-size="6pt" style:font-size-asian="6pt"/>
    </style:style>
    <style:style style:name="T118_10" style:family="text">
      <style:text-properties fo:letter-spacing="-0.004cm" style:font-name="Verdana" fo:font-size="6pt" style:font-size-asian="6pt"/>
    </style:style>
    <style:style style:name="T118_11" style:family="text">
      <style:text-properties style:font-name="Verdana" fo:font-size="6pt" style:font-size-asian="6pt"/>
    </style:style>
    <style:style style:name="T118_12" style:family="text">
      <style:text-properties fo:letter-spacing="-0.005cm" style:font-name="Verdana" fo:font-size="6pt" style:font-size-asian="6pt"/>
    </style:style>
    <style:style style:name="T118_13" style:family="text">
      <style:text-properties style:font-name="Verdana" fo:font-size="6pt" style:font-size-asian="6pt"/>
    </style:style>
    <style:style style:name="T118_14" style:family="text">
      <style:text-properties fo:letter-spacing="-0.007cm" style:font-name="Verdana" fo:font-size="6pt" style:font-size-asian="6pt"/>
    </style:style>
    <style:style style:name="T118_15" style:family="text">
      <style:text-properties style:font-name="Verdana" fo:font-size="6pt" style:font-size-asian="6pt"/>
    </style:style>
    <style:style style:name="T118_16" style:family="text">
      <style:text-properties fo:letter-spacing="-0.004cm" style:font-name="Verdana" fo:font-size="6pt" style:font-size-asian="6pt"/>
    </style:style>
    <style:style style:name="T118_17" style:family="text">
      <style:text-properties style:font-name="Verdana" fo:font-size="6pt" style:font-size-asian="6pt"/>
    </style:style>
    <style:style style:name="T118_18" style:family="text">
      <style:text-properties fo:letter-spacing="-0.005cm" style:font-name="Verdana" fo:font-size="6pt" style:font-size-asian="6pt"/>
    </style:style>
    <style:style style:name="T118_19" style:family="text">
      <style:text-properties style:font-name="Verdana" fo:font-size="6pt" style:font-size-asian="6pt"/>
    </style:style>
    <style:style style:name="T118_20" style:family="text">
      <style:text-properties fo:letter-spacing="-0.005cm" style:font-name="Verdana" fo:font-size="6pt" style:font-size-asian="6pt"/>
    </style:style>
    <style:style style:name="T118_21" style:family="text">
      <style:text-properties style:font-name="Verdana" fo:font-size="6pt" style:font-size-asian="6pt"/>
    </style:style>
    <style:style style:name="T118_22" style:family="text">
      <style:text-properties fo:letter-spacing="-0.005cm" style:font-name="Verdana" fo:font-size="6pt" style:font-size-asian="6pt"/>
    </style:style>
    <style:style style:name="T118_23" style:family="text">
      <style:text-properties style:font-name="Verdana" fo:font-size="6pt" style:font-size-asian="6pt"/>
    </style:style>
    <style:style style:name="T118_24" style:family="text">
      <style:text-properties fo:letter-spacing="-0.011cm" style:font-name="Verdana" fo:font-size="6pt" style:font-size-asian="6pt"/>
    </style:style>
    <style:style style:name="T118_25" style:family="text">
      <style:text-properties style:font-name="Verdana" fo:font-size="6pt" style:font-size-asian="6pt"/>
    </style:style>
    <style:style style:name="T118_26" style:family="text">
      <style:text-properties fo:letter-spacing="-0.019cm" style:font-name="Verdana" fo:font-size="6pt" style:font-size-asian="6pt"/>
    </style:style>
    <style:style style:name="T118_27" style:family="text">
      <style:text-properties style:font-name="Verdana" fo:font-size="6pt" style:font-size-asian="6pt"/>
    </style:style>
    <style:style style:name="T118_28" style:family="text">
      <style:text-properties fo:letter-spacing="-0.016cm" style:font-name="Verdana" fo:font-size="6pt" style:font-size-asian="6pt"/>
    </style:style>
    <style:style style:name="T118_29" style:family="text">
      <style:text-properties style:font-name="Verdana" fo:font-size="6pt" style:font-size-asian="6pt"/>
    </style:style>
    <style:style style:name="T118_30" style:family="text">
      <style:text-properties fo:letter-spacing="-0.018cm" style:font-name="Verdana" fo:font-size="6pt" style:font-size-asian="6pt"/>
    </style:style>
    <style:style style:name="T118_31" style:family="text">
      <style:text-properties style:font-name="Verdana" fo:font-size="6pt" style:font-size-asian="6pt"/>
    </style:style>
    <style:style style:name="T118_32" style:family="text">
      <style:text-properties fo:letter-spacing="-0.014cm" style:font-name="Verdana" fo:font-size="6pt" style:font-size-asian="6pt"/>
    </style:style>
    <style:style style:name="T118_33" style:family="text">
      <style:text-properties style:font-name="Verdana" fo:font-size="6pt" style:font-size-asian="6pt"/>
    </style:style>
    <style:style style:name="T118_34" style:family="text">
      <style:text-properties fo:letter-spacing="-0.016cm" style:font-name="Verdana" fo:font-size="6pt" style:font-size-asian="6pt"/>
    </style:style>
    <style:style style:name="T118_35" style:family="text">
      <style:text-properties style:font-name="Verdana" fo:font-size="6pt" style:font-size-asian="6pt"/>
    </style:style>
    <style:style style:name="T118_36" style:family="text">
      <style:text-properties fo:letter-spacing="-0.014cm" style:font-name="Verdana" fo:font-size="6pt" style:font-size-asian="6pt"/>
    </style:style>
    <style:style style:name="T118_37" style:family="text">
      <style:text-properties style:font-name="Verdana" fo:font-size="6pt" style:font-size-asian="6pt"/>
    </style:style>
    <style:style style:name="T118_38" style:family="text">
      <style:text-properties fo:letter-spacing="-0.011cm" style:font-name="Verdana" fo:font-size="6pt" style:font-size-asian="6pt"/>
    </style:style>
    <style:style style:name="T118_39" style:family="text">
      <style:text-properties style:font-name="Verdana" fo:font-size="6pt" style:font-size-asian="6pt"/>
    </style:style>
    <style:style style:name="T118_40" style:family="text">
      <style:text-properties fo:letter-spacing="-0.012cm" style:font-name="Verdana" fo:font-size="6pt" style:font-size-asian="6pt"/>
    </style:style>
    <style:style style:name="T118_41" style:family="text">
      <style:text-properties style:font-name="Verdana" fo:font-size="6pt" style:font-size-asian="6pt"/>
    </style:style>
    <style:style style:name="T118_42" style:family="text">
      <style:text-properties fo:letter-spacing="-0.012cm" style:font-name="Verdana" fo:font-size="6pt" style:font-size-asian="6pt"/>
    </style:style>
    <style:style style:name="T118_43" style:family="text">
      <style:text-properties style:font-name="Verdana" fo:font-size="6pt" style:font-size-asian="6pt"/>
    </style:style>
    <style:style style:name="T118_44" style:family="text">
      <style:text-properties fo:letter-spacing="-0.011cm" style:font-name="Verdana" fo:font-size="6pt" style:font-size-asian="6pt"/>
    </style:style>
    <style:style style:name="T118_45" style:family="text">
      <style:text-properties style:font-name="Verdana" fo:font-size="6pt" style:font-size-asian="6pt"/>
    </style:style>
    <style:style style:name="T118_46" style:family="text">
      <style:text-properties fo:letter-spacing="-0.009cm" style:font-name="Verdana" fo:font-size="6pt" style:font-size-asian="6pt"/>
    </style:style>
    <style:style style:name="T118_47" style:family="text">
      <style:text-properties style:font-name="Verdana" fo:font-size="6pt" style:font-size-asian="6pt"/>
    </style:style>
    <style:style style:name="T118_48" style:family="text">
      <style:text-properties fo:letter-spacing="-0.009cm" style:font-name="Verdana" fo:font-size="6pt" style:font-size-asian="6pt"/>
    </style:style>
    <style:style style:name="T118_49" style:family="text">
      <style:text-properties style:font-name="Verdana" fo:font-size="6pt" style:font-size-asian="6pt"/>
    </style:style>
    <style:style style:name="T118_50" style:family="text">
      <style:text-properties fo:letter-spacing="-0.007cm" style:font-name="Verdana" fo:font-size="6pt" style:font-size-asian="6pt"/>
    </style:style>
    <style:style style:name="T118_51" style:family="text">
      <style:text-properties style:font-name="Verdana" fo:font-size="6pt" style:font-size-asian="6pt"/>
    </style:style>
    <style:style style:name="T118_52" style:family="text">
      <style:text-properties fo:letter-spacing="-0.012cm" style:font-name="Verdana" fo:font-size="6pt" style:font-size-asian="6pt"/>
    </style:style>
    <style:style style:name="T118_53" style:family="text">
      <style:text-properties style:font-name="Verdana" fo:font-size="6pt" style:font-size-asian="6pt"/>
    </style:style>
    <style:style style:name="T118_54" style:family="text">
      <style:text-properties fo:letter-spacing="-0.016cm" style:font-name="Verdana" fo:font-size="6pt" style:font-size-asian="6pt"/>
    </style:style>
    <style:style style:name="T118_55" style:family="text">
      <style:text-properties style:font-name="Verdana" fo:font-size="6pt" style:font-size-asian="6pt"/>
    </style:style>
    <style:style style:name="T118_56" style:family="text">
      <style:text-properties fo:letter-spacing="-0.014cm" style:font-name="Verdana" fo:font-size="6pt" style:font-size-asian="6pt"/>
    </style:style>
    <style:style style:name="T118_57" style:family="text">
      <style:text-properties style:font-name="Verdana" fo:font-size="6pt" style:font-size-asian="6pt"/>
    </style:style>
    <style:style style:name="T118_58" style:family="text">
      <style:text-properties fo:letter-spacing="-0.014cm" style:font-name="Verdana" fo:font-size="6pt" style:font-size-asian="6pt"/>
    </style:style>
    <style:style style:name="T118_59" style:family="text">
      <style:text-properties style:font-name="Verdana" fo:font-size="6pt" style:font-size-asian="6pt"/>
    </style:style>
    <style:style style:name="T118_60" style:family="text">
      <style:text-properties fo:letter-spacing="-0.009cm" style:font-name="Verdana" fo:font-size="6pt" style:font-size-asian="6pt"/>
    </style:style>
    <style:style style:name="T118_61" style:family="text">
      <style:text-properties style:font-name="Verdana" fo:font-size="6pt" style:font-size-asian="6pt"/>
    </style:style>
    <style:style style:name="T118_62" style:family="text">
      <style:text-properties fo:letter-spacing="-0.016cm" style:font-name="Verdana" fo:font-size="6pt" style:font-size-asian="6pt"/>
    </style:style>
    <style:style style:name="T118_63" style:family="text">
      <style:text-properties style:font-name="Verdana" fo:font-size="6pt" style:font-size-asian="6pt"/>
    </style:style>
    <style:style style:name="T118_64" style:family="text">
      <style:text-properties fo:letter-spacing="-0.012cm" style:font-name="Verdana" fo:font-size="6pt" style:font-size-asian="6pt"/>
    </style:style>
    <style:style style:name="T118_65" style:family="text">
      <style:text-properties style:font-name="Verdana" fo:font-size="6pt" style:font-size-asian="6pt"/>
    </style:style>
    <style:style style:name="T118_66" style:family="text">
      <style:text-properties fo:letter-spacing="-0.011cm" style:font-name="Verdana" fo:font-size="6pt" style:font-size-asian="6pt"/>
    </style:style>
    <style:style style:name="T118_67" style:family="text">
      <style:text-properties style:font-name="Verdana" fo:font-size="6pt" style:font-size-asian="6pt"/>
    </style:style>
    <style:style style:name="T118_68" style:family="text">
      <style:text-properties fo:letter-spacing="-0.009cm" style:font-name="Verdana" fo:font-size="6pt" style:font-size-asian="6pt"/>
    </style:style>
    <style:style style:name="T118_69" style:family="text">
      <style:text-properties style:font-name="Verdana" fo:font-size="6pt" style:font-size-asian="6pt"/>
    </style:style>
    <style:style style:name="T118_70" style:family="text">
      <style:text-properties fo:letter-spacing="-0.012cm" style:font-name="Verdana" fo:font-size="6pt" style:font-size-asian="6pt"/>
    </style:style>
    <style:style style:name="T118_71" style:family="text">
      <style:text-properties style:font-name="Verdana" fo:font-size="6pt" style:font-size-asian="6pt"/>
    </style:style>
    <style:style style:name="T118_72" style:family="text">
      <style:text-properties fo:letter-spacing="-0.012cm" style:font-name="Verdana" fo:font-size="6pt" style:font-size-asian="6pt"/>
    </style:style>
    <style:style style:name="T118_73" style:family="text">
      <style:text-properties style:font-name="Verdana" fo:font-size="6pt" style:font-size-asian="6pt" style:text-underline-style="solid" style:text-underline-color="font-color"/>
    </style:style>
    <style:style style:name="T118_74" style:family="text">
      <style:text-properties style:font-name="Verdana" fo:font-size="6pt" style:font-size-asian="6pt"/>
    </style:style>
    <style:style style:name="T118_75" style:family="text">
      <style:text-properties style:font-name="Verdana" fo:font-size="6pt" style:font-size-asian="6pt" style:text-underline-style="solid" style:text-underline-color="font-color"/>
    </style:style>
    <style:style style:name="T118_76" style:family="text">
      <style:text-properties fo:letter-spacing="-0.019cm" style:font-name="Verdana" fo:font-size="6pt" style:font-size-asian="6pt" style:text-underline-style="solid" style:text-underline-color="font-color"/>
    </style:style>
    <style:style style:name="T118_77" style:family="text">
      <style:text-properties style:font-name="Verdana" fo:font-size="6pt" style:font-size-asian="6pt" style:text-underline-style="solid" style:text-underline-color="font-color"/>
    </style:style>
    <style:style style:name="T118_78" style:family="text">
      <style:text-properties fo:letter-spacing="-0.019cm" style:font-name="Verdana" fo:font-size="6pt" style:font-size-asian="6pt" style:text-underline-style="solid" style:text-underline-color="font-color"/>
    </style:style>
    <style:style style:name="T118_79" style:family="text">
      <style:text-properties style:font-name="Verdana" fo:font-size="6pt" style:font-size-asian="6pt" style:text-underline-style="solid" style:text-underline-color="font-color"/>
    </style:style>
    <style:style style:name="T118_80" style:family="text">
      <style:text-properties fo:letter-spacing="-0.018cm" style:font-name="Verdana" fo:font-size="6pt" style:font-size-asian="6pt" style:text-underline-style="solid" style:text-underline-color="font-color"/>
    </style:style>
    <style:style style:name="T118_81" style:family="text">
      <style:text-properties style:font-name="Verdana" fo:font-size="6pt" style:font-size-asian="6pt" style:text-underline-style="solid" style:text-underline-color="font-color"/>
    </style:style>
    <style:style style:name="T118_82" style:family="text">
      <style:text-properties fo:letter-spacing="-0.012cm" style:font-name="Verdana" fo:font-size="6pt" style:font-size-asian="6pt" style:text-underline-style="solid" style:text-underline-color="font-color"/>
    </style:style>
    <style:style style:name="T118_83" style:family="text">
      <style:text-properties style:font-name="Verdana" fo:font-size="6pt" style:font-size-asian="6pt" style:text-underline-style="solid" style:text-underline-color="font-color"/>
    </style:style>
    <style:style style:name="T118_84" style:family="text">
      <style:text-properties style:font-name="Verdana" fo:font-size="6pt" style:font-size-asian="6pt"/>
    </style:style>
    <style:style style:name="T118_85" style:family="text">
      <style:text-properties fo:letter-spacing="-0.009cm" style:font-name="Verdana" fo:font-size="6pt" style:font-size-asian="6pt"/>
    </style:style>
    <style:style style:name="T118_86" style:family="text">
      <style:text-properties style:font-name="Verdana" fo:font-size="6pt" style:font-size-asian="6pt"/>
    </style:style>
    <style:style style:name="T118_87" style:family="text">
      <style:text-properties fo:letter-spacing="-0.011cm" style:font-name="Verdana" fo:font-size="6pt" style:font-size-asian="6pt"/>
    </style:style>
    <style:style style:name="T118_88" style:family="text">
      <style:text-properties style:font-name="Verdana" fo:font-size="6pt" style:font-size-asian="6pt"/>
    </style:style>
    <style:style style:name="T118_89" style:family="text">
      <style:text-properties fo:letter-spacing="-0.009cm" style:font-name="Verdana" fo:font-size="6pt" style:font-size-asian="6pt"/>
    </style:style>
    <style:style style:name="T118_90" style:family="text">
      <style:text-properties style:font-name="Verdana" fo:font-size="6pt" style:font-size-asian="6pt"/>
    </style:style>
    <style:style style:name="T118_91" style:family="text">
      <style:text-properties fo:letter-spacing="-0.009cm" style:font-name="Verdana" fo:font-size="6pt" style:font-size-asian="6pt"/>
    </style:style>
    <style:style style:name="T118_92" style:family="text">
      <style:text-properties style:font-name="Verdana" fo:font-size="6pt" style:font-size-asian="6pt"/>
    </style:style>
    <style:style style:name="T118_93" style:family="text">
      <style:text-properties fo:letter-spacing="-0.011cm" style:font-name="Verdana" fo:font-size="6pt" style:font-size-asian="6pt"/>
    </style:style>
    <style:style style:name="T118_94" style:family="text">
      <style:text-properties style:font-name="Verdana" fo:font-size="6pt" style:font-size-asian="6pt"/>
    </style:style>
    <style:style style:name="T118_95" style:family="text">
      <style:text-properties fo:letter-spacing="-0.019cm" style:font-name="Verdana" fo:font-size="6pt" style:font-size-asian="6pt"/>
    </style:style>
    <style:style style:name="T118_96" style:family="text">
      <style:text-properties style:font-name="Verdana" fo:font-size="6pt" style:font-size-asian="6pt"/>
    </style:style>
    <style:style style:name="T118_97" style:family="text">
      <style:text-properties fo:letter-spacing="-0.034cm" style:font-name="Verdana" fo:font-size="6pt" style:font-size-asian="6pt"/>
    </style:style>
    <style:style style:name="T118_98" style:family="text">
      <style:text-properties style:font-name="Verdana" fo:font-size="6pt" style:font-size-asian="6pt"/>
    </style:style>
    <style:style style:name="T118_99" style:family="text">
      <style:text-properties fo:letter-spacing="-0.037cm" style:font-name="Verdana" fo:font-size="6pt" style:font-size-asian="6pt"/>
    </style:style>
    <style:style style:name="T118_100" style:family="text">
      <style:text-properties style:font-name="Verdana" fo:font-size="6pt" style:font-size-asian="6pt"/>
    </style:style>
    <style:style style:name="T118_101" style:family="text">
      <style:text-properties fo:letter-spacing="-0.019cm" style:font-name="Verdana" fo:font-size="6pt" style:font-size-asian="6pt"/>
    </style:style>
    <style:style style:name="T118_102" style:family="text">
      <style:text-properties style:font-name="Verdana" fo:font-size="6pt" style:font-size-asian="6pt"/>
    </style:style>
    <style:style style:name="T118_103" style:family="text">
      <style:text-properties fo:letter-spacing="-0.018cm" style:font-name="Verdana" fo:font-size="6pt" style:font-size-asian="6pt"/>
    </style:style>
    <style:style style:name="T118_104" style:family="text">
      <style:text-properties style:font-name="Verdana" fo:font-size="6pt" style:font-size-asian="6pt"/>
    </style:style>
    <style:style style:name="T118_105" style:family="text">
      <style:text-properties fo:letter-spacing="-0.019cm" style:font-name="Verdana" fo:font-size="6pt" style:font-size-asian="6pt"/>
    </style:style>
    <style:style style:name="T118_106" style:family="text">
      <style:text-properties style:font-name="Verdana" fo:font-size="6pt" style:font-size-asian="6pt"/>
    </style:style>
    <style:style style:name="T118_107" style:family="text">
      <style:text-properties fo:letter-spacing="-0.018cm" style:font-name="Verdana" fo:font-size="6pt" style:font-size-asian="6pt"/>
    </style:style>
    <style:style style:name="T118_108" style:family="text">
      <style:text-properties style:font-name="Verdana" fo:font-size="6pt" style:font-size-asian="6pt"/>
    </style:style>
    <style:style style:name="T118_109" style:family="text">
      <style:text-properties fo:letter-spacing="-0.019cm" style:font-name="Verdana" fo:font-size="6pt" style:font-size-asian="6pt"/>
    </style:style>
    <style:style style:name="T118_110" style:family="text">
      <style:text-properties style:font-name="Verdana" fo:font-size="6pt" style:font-size-asian="6pt"/>
    </style:style>
    <style:style style:name="T118_111" style:family="text">
      <style:text-properties fo:letter-spacing="-0.018cm" style:font-name="Verdana" fo:font-size="6pt" style:font-size-asian="6pt"/>
    </style:style>
    <style:style style:name="T118_112" style:family="text">
      <style:text-properties style:font-name="Verdana" fo:font-size="6pt" style:font-size-asian="6pt"/>
    </style:style>
    <style:style style:name="T118_113" style:family="text">
      <style:text-properties fo:letter-spacing="-0.019cm" style:font-name="Verdana" fo:font-size="6pt" style:font-size-asian="6pt"/>
    </style:style>
    <style:style style:name="T118_114" style:family="text">
      <style:text-properties style:font-name="Verdana" fo:font-size="6pt" style:font-size-asian="6pt"/>
    </style:style>
    <style:style style:name="T118_115" style:family="text">
      <style:text-properties fo:letter-spacing="-0.007cm" style:font-name="Verdana" fo:font-size="6pt" style:font-size-asian="6pt"/>
    </style:style>
    <style:style style:name="T118_116" style:family="text">
      <style:text-properties style:font-name="Verdana" fo:font-size="6pt" style:font-size-asian="6pt"/>
    </style:style>
    <style:style style:name="T118_117" style:family="text">
      <style:text-properties fo:letter-spacing="-0.002cm" style:font-name="Verdana" fo:font-size="6pt" style:font-size-asian="6pt"/>
    </style:style>
    <style:style style:name="T118_118" style:family="text">
      <style:text-properties style:font-name="Verdana" fo:font-size="6pt" style:font-size-asian="6pt"/>
    </style:style>
    <style:style style:name="T118_119" style:family="text">
      <style:text-properties fo:letter-spacing="-0.019cm" style:font-name="Verdana" fo:font-size="6pt" style:font-size-asian="6pt"/>
    </style:style>
    <style:style style:name="T118_120" style:family="text">
      <style:text-properties style:font-name="Verdana" fo:font-size="6pt" style:font-size-asian="6pt"/>
    </style:style>
    <style:style style:name="T118_121" style:family="text">
      <style:text-properties fo:letter-spacing="-0.019cm" style:font-name="Verdana" fo:font-size="6pt" style:font-size-asian="6pt"/>
    </style:style>
    <style:style style:name="T118_122" style:family="text">
      <style:text-properties style:font-name="Verdana" fo:font-size="6pt" style:font-size-asian="6pt"/>
    </style:style>
    <style:style style:name="T118_123" style:family="text">
      <style:text-properties fo:letter-spacing="-0.012cm" style:font-name="Verdana" fo:font-size="6pt" style:font-size-asian="6pt"/>
    </style:style>
    <style:style style:name="T118_124" style:family="text">
      <style:text-properties style:font-name="Verdana" fo:font-size="6pt" style:font-size-asian="6pt"/>
    </style:style>
    <style:style style:name="T118_125" style:family="text">
      <style:text-properties fo:letter-spacing="-0.005cm" style:font-name="Verdana" fo:font-size="6pt" style:font-size-asian="6pt"/>
    </style:style>
    <style:style style:name="T118_126" style:family="text">
      <style:text-properties style:font-name="Verdana" fo:font-size="6pt" style:font-size-asian="6pt"/>
    </style:style>
    <style:style style:name="T118_127" style:family="text">
      <style:text-properties fo:letter-spacing="-0.005cm" style:font-name="Verdana" fo:font-size="6pt" style:font-size-asian="6pt"/>
    </style:style>
    <style:style style:name="T118_128" style:family="text">
      <style:text-properties style:font-name="Verdana" fo:font-size="6pt" style:font-size-asian="6pt"/>
    </style:style>
    <style:style style:name="T118_129" style:family="text">
      <style:text-properties fo:letter-spacing="-0.009cm" style:font-name="Verdana" fo:font-size="6pt" style:font-size-asian="6pt"/>
    </style:style>
    <style:style style:name="T118_130" style:family="text">
      <style:text-properties style:font-name="Verdana" fo:font-size="6pt" style:font-size-asian="6pt"/>
    </style:style>
    <style:style style:name="T118_131" style:family="text">
      <style:text-properties fo:letter-spacing="-0.014cm" style:font-name="Verdana" fo:font-size="6pt" style:font-size-asian="6pt"/>
    </style:style>
    <style:style style:name="T118_132" style:family="text">
      <style:text-properties style:font-name="Verdana" fo:font-size="6pt" style:font-size-asian="6pt"/>
    </style:style>
    <style:style style:name="T118_133" style:family="text">
      <style:text-properties fo:letter-spacing="-0.021cm" style:font-name="Verdana" fo:font-size="6pt" style:font-size-asian="6pt"/>
    </style:style>
    <style:style style:name="T118_134" style:family="text">
      <style:text-properties style:font-name="Verdana" fo:font-size="6pt" style:font-size-asian="6pt"/>
    </style:style>
    <style:style style:name="T118_135" style:family="text">
      <style:text-properties fo:letter-spacing="-0.019cm" style:font-name="Verdana" fo:font-size="6pt" style:font-size-asian="6pt"/>
    </style:style>
    <style:style style:name="T118_136" style:family="text">
      <style:text-properties style:font-name="Verdana" fo:font-size="6pt" style:font-size-asian="6pt"/>
    </style:style>
    <style:style style:name="T118_137" style:family="text">
      <style:text-properties fo:letter-spacing="-0.019cm" style:font-name="Verdana" fo:font-size="6pt" style:font-size-asian="6pt"/>
    </style:style>
    <style:style style:name="T118_138" style:family="text">
      <style:text-properties style:font-name="Verdana" fo:font-size="6pt" style:font-size-asian="6pt"/>
    </style:style>
    <style:style style:name="T118_139" style:family="text">
      <style:text-properties fo:letter-spacing="-0.019cm" style:font-name="Verdana" fo:font-size="6pt" style:font-size-asian="6pt"/>
    </style:style>
    <style:style style:name="T118_140" style:family="text">
      <style:text-properties style:font-name="Verdana" fo:font-size="6pt" style:font-size-asian="6pt"/>
    </style:style>
    <style:style style:name="T118_141" style:family="text">
      <style:text-properties fo:letter-spacing="-0.019cm" style:font-name="Verdana" fo:font-size="6pt" style:font-size-asian="6pt"/>
    </style:style>
    <style:style style:name="T118_142" style:family="text">
      <style:text-properties style:font-name="Verdana" fo:font-size="6pt" style:font-size-asian="6pt"/>
    </style:style>
    <style:style style:name="T118_143" style:family="text">
      <style:text-properties fo:letter-spacing="-0.019cm" style:font-name="Verdana" fo:font-size="6pt" style:font-size-asian="6pt"/>
    </style:style>
    <style:style style:name="T118_144" style:family="text">
      <style:text-properties style:font-name="Verdana" fo:font-size="6pt" style:font-size-asian="6pt"/>
    </style:style>
    <style:style style:name="T118_145" style:family="text">
      <style:text-properties fo:letter-spacing="-0.018cm" style:font-name="Verdana" fo:font-size="6pt" style:font-size-asian="6pt"/>
    </style:style>
    <style:style style:name="T118_146" style:family="text">
      <style:text-properties style:font-name="Verdana" fo:font-size="6pt" style:font-size-asian="6pt"/>
    </style:style>
    <style:style style:name="T118_147" style:family="text">
      <style:text-properties fo:letter-spacing="-0.019cm" style:font-name="Verdana" fo:font-size="6pt" style:font-size-asian="6pt"/>
    </style:style>
    <style:style style:name="T118_148" style:family="text">
      <style:text-properties style:font-name="Verdana" fo:font-size="6pt" style:font-size-asian="6pt"/>
    </style:style>
    <style:style style:name="T118_149" style:family="text">
      <style:text-properties fo:letter-spacing="-0.018cm" style:font-name="Verdana" fo:font-size="6pt" style:font-size-asian="6pt"/>
    </style:style>
    <style:style style:name="T118_150" style:family="text">
      <style:text-properties style:font-name="Verdana" fo:font-size="6pt" style:font-size-asian="6pt"/>
    </style:style>
    <style:style style:name="T118_151" style:family="text">
      <style:text-properties fo:letter-spacing="-0.028cm" style:font-name="Verdana" fo:font-size="6pt" style:font-size-asian="6pt"/>
    </style:style>
    <style:style style:name="T118_152" style:family="text">
      <style:text-properties style:font-name="Verdana" fo:font-size="6pt" style:font-size-asian="6pt"/>
    </style:style>
    <style:style style:name="T118_153" style:family="text">
      <style:text-properties fo:letter-spacing="-0.026cm" style:font-name="Verdana" fo:font-size="6pt" style:font-size-asian="6pt"/>
    </style:style>
    <style:style style:name="T118_154" style:family="text">
      <style:text-properties style:font-name="Verdana" fo:font-size="6pt" style:font-size-asian="6pt"/>
    </style:style>
    <style:style style:name="T118_155" style:family="text">
      <style:text-properties fo:letter-spacing="-0.028cm" style:font-name="Verdana" fo:font-size="6pt" style:font-size-asian="6pt"/>
    </style:style>
    <style:style style:name="T118_156" style:family="text">
      <style:text-properties style:font-name="Verdana" fo:font-size="6pt" style:font-size-asian="6pt"/>
    </style:style>
    <style:style style:name="T118_157" style:family="text">
      <style:text-properties fo:letter-spacing="-0.025cm" style:font-name="Verdana" fo:font-size="6pt" style:font-size-asian="6pt"/>
    </style:style>
    <style:style style:name="T118_158" style:family="text">
      <style:text-properties style:font-name="Verdana" fo:font-size="6pt" style:font-size-asian="6pt"/>
    </style:style>
    <style:style style:name="T118_159" style:family="text">
      <style:text-properties fo:letter-spacing="-0.028cm" style:font-name="Verdana" fo:font-size="6pt" style:font-size-asian="6pt"/>
    </style:style>
    <style:style style:name="T118_160" style:family="text">
      <style:text-properties style:font-name="Verdana" fo:font-size="6pt" style:font-size-asian="6pt"/>
    </style:style>
    <style:style style:name="T118_161" style:family="text">
      <style:text-properties fo:letter-spacing="-0.028cm" style:font-name="Verdana" fo:font-size="6pt" style:font-size-asian="6pt"/>
    </style:style>
    <style:style style:name="T118_162" style:family="text">
      <style:text-properties style:font-name="Verdana" fo:font-size="6pt" style:font-size-asian="6pt"/>
    </style:style>
    <style:style style:name="T118_163" style:family="text">
      <style:text-properties fo:letter-spacing="-0.034cm" style:font-name="Verdana" fo:font-size="6pt" style:font-size-asian="6pt"/>
    </style:style>
    <style:style style:name="T118_164" style:family="text">
      <style:text-properties style:font-name="Verdana" fo:font-size="6pt" style:font-size-asian="6pt"/>
    </style:style>
    <style:style style:name="T118_165" style:family="text">
      <style:text-properties fo:letter-spacing="-0.028cm" style:font-name="Verdana" fo:font-size="6pt" style:font-size-asian="6pt"/>
    </style:style>
    <style:style style:name="T118_166" style:family="text">
      <style:text-properties style:font-name="Verdana" fo:font-size="6pt" style:font-size-asian="6pt"/>
    </style:style>
    <style:style style:name="T118_167" style:family="text">
      <style:text-properties fo:letter-spacing="-0.023cm" style:font-name="Verdana" fo:font-size="6pt" style:font-size-asian="6pt"/>
    </style:style>
    <style:style style:name="T118_168" style:family="text">
      <style:text-properties style:font-name="Verdana" fo:font-size="6pt" style:font-size-asian="6pt"/>
    </style:style>
    <style:style style:name="T118_169" style:family="text">
      <style:text-properties fo:letter-spacing="-0.026cm" style:font-name="Verdana" fo:font-size="6pt" style:font-size-asian="6pt"/>
    </style:style>
    <style:style style:name="T118_170" style:family="text">
      <style:text-properties style:font-name="Verdana" fo:font-size="6pt" style:font-size-asian="6pt"/>
    </style:style>
    <style:style style:name="T118_171" style:family="text">
      <style:text-properties fo:letter-spacing="-0.03cm" style:font-name="Verdana" fo:font-size="6pt" style:font-size-asian="6pt"/>
    </style:style>
    <style:style style:name="T118_172" style:family="text">
      <style:text-properties style:font-name="Verdana" fo:font-size="6pt" style:font-size-asian="6pt"/>
    </style:style>
    <style:style style:name="T118_173" style:family="text">
      <style:text-properties fo:letter-spacing="-0.028cm" style:font-name="Verdana" fo:font-size="6pt" style:font-size-asian="6pt"/>
    </style:style>
    <style:style style:name="T118_174" style:family="text">
      <style:text-properties style:font-name="Verdana" fo:font-size="6pt" style:font-size-asian="6pt"/>
    </style:style>
    <style:style style:name="T118_175" style:family="text">
      <style:text-properties fo:letter-spacing="-0.026cm" style:font-name="Verdana" fo:font-size="6pt" style:font-size-asian="6pt"/>
    </style:style>
    <style:style style:name="T118_176" style:family="text">
      <style:text-properties style:font-name="Verdana" fo:font-size="6pt" style:font-size-asian="6pt"/>
    </style:style>
    <style:style style:name="T118_177" style:family="text">
      <style:text-properties fo:letter-spacing="-0.019cm" style:font-name="Verdana" fo:font-size="6pt" style:font-size-asian="6pt"/>
    </style:style>
    <style:style style:name="T118_178" style:family="text">
      <style:text-properties style:font-name="Verdana" fo:font-size="6pt" style:font-size-asian="6pt"/>
    </style:style>
    <style:style style:name="T118_179" style:family="text">
      <style:text-properties fo:letter-spacing="-0.019cm" style:font-name="Verdana" fo:font-size="6pt" style:font-size-asian="6pt"/>
    </style:style>
    <style:style style:name="T118_180" style:family="text">
      <style:text-properties style:font-name="Verdana" fo:font-size="6pt" style:font-size-asian="6pt"/>
    </style:style>
    <style:style style:name="T118_181" style:family="text">
      <style:text-properties fo:letter-spacing="-0.018cm" style:font-name="Verdana" fo:font-size="6pt" style:font-size-asian="6pt"/>
    </style:style>
    <style:style style:name="T118_182" style:family="text">
      <style:text-properties style:font-name="Verdana" fo:font-size="6pt" style:font-size-asian="6pt"/>
    </style:style>
    <style:style style:name="T118_183" style:family="text">
      <style:text-properties fo:letter-spacing="-0.012cm" style:font-name="Verdana" fo:font-size="6pt" style:font-size-asian="6pt"/>
    </style:style>
    <style:style style:name="T118_184" style:family="text">
      <style:text-properties style:font-name="Verdana" fo:font-size="6pt" style:font-size-asian="6pt"/>
    </style:style>
    <style:style style:name="T118_185" style:family="text">
      <style:text-properties fo:letter-spacing="-0.009cm" style:font-name="Verdana" fo:font-size="6pt" style:font-size-asian="6pt"/>
    </style:style>
    <style:style style:name="T118_186" style:family="text">
      <style:text-properties style:font-name="Verdana" fo:font-size="6pt" style:font-size-asian="6pt"/>
    </style:style>
    <style:style style:name="T118_187" style:family="text">
      <style:text-properties fo:letter-spacing="-0.009cm" style:font-name="Verdana" fo:font-size="6pt" style:font-size-asian="6pt"/>
    </style:style>
    <style:style style:name="T118_188" style:family="text">
      <style:text-properties style:font-name="Verdana" fo:font-size="6pt" style:font-size-asian="6pt"/>
    </style:style>
    <style:style style:name="T118_189" style:family="text">
      <style:text-properties fo:letter-spacing="-0.009cm" style:font-name="Verdana" fo:font-size="6pt" style:font-size-asian="6pt"/>
    </style:style>
    <style:style style:name="T118_190" style:family="text">
      <style:text-properties style:font-name="Verdana" fo:font-size="6pt" style:font-size-asian="6pt"/>
    </style:style>
    <style:style style:name="T118_191" style:family="text">
      <style:text-properties fo:letter-spacing="-0.009cm" style:font-name="Verdana" fo:font-size="6pt" style:font-size-asian="6pt"/>
    </style:style>
    <style:style style:name="T118_192" style:family="text">
      <style:text-properties style:font-name="Verdana" fo:font-size="6pt" style:font-size-asian="6pt"/>
    </style:style>
    <style:style style:name="T118_193" style:family="text">
      <style:text-properties fo:letter-spacing="-0.007cm" style:font-name="Verdana" fo:font-size="6pt" style:font-size-asian="6pt"/>
    </style:style>
    <style:style style:name="T118_194" style:family="text">
      <style:text-properties style:font-name="Verdana" fo:font-size="6pt" style:font-size-asian="6pt"/>
    </style:style>
    <style:style style:name="P119" style:family="paragraph" style:parent-style-name="Normal">
      <style:paragraph-properties fo:margin-top="0.009cm" fo:margin-right="0.044cm"/>
    </style:style>
    <style:style style:name="T119_1" style:family="text">
      <style:text-properties style:text-position="50% 100%" style:font-name="Verdana" fo:font-size="4pt" style:font-size-asian="4pt"/>
    </style:style>
    <style:style style:name="T119_2" style:family="text">
      <style:text-properties fo:letter-spacing="0.023cm" style:text-position="50% 100%" style:font-name="Verdana" fo:font-size="4pt" style:font-size-asian="4pt"/>
    </style:style>
    <style:style style:name="T119_3" style:family="text">
      <style:text-properties style:font-name="Verdana" fo:font-size="6pt" style:font-size-asian="6pt"/>
    </style:style>
    <style:style style:name="T119_4" style:family="text">
      <style:text-properties fo:letter-spacing="-0.002cm" style:font-name="Verdana" fo:font-size="6pt" style:font-size-asian="6pt"/>
    </style:style>
    <style:style style:name="T119_5" style:family="text">
      <style:text-properties style:font-name="Verdana" fo:font-size="6pt" style:font-size-asian="6pt"/>
    </style:style>
    <style:style style:name="T119_6" style:family="text">
      <style:text-properties fo:letter-spacing="-0.005cm" style:font-name="Verdana" fo:font-size="6pt" style:font-size-asian="6pt"/>
    </style:style>
    <style:style style:name="T119_7" style:family="text">
      <style:text-properties style:font-name="Verdana" fo:font-size="6pt" style:font-size-asian="6pt"/>
    </style:style>
    <style:style style:name="T119_8" style:family="text">
      <style:text-properties fo:letter-spacing="-0.005cm" style:font-name="Verdana" fo:font-size="6pt" style:font-size-asian="6pt"/>
    </style:style>
    <style:style style:name="T119_9" style:family="text">
      <style:text-properties style:font-name="Verdana" fo:font-size="6pt" style:font-size-asian="6pt"/>
    </style:style>
    <style:style style:name="T119_10" style:family="text">
      <style:text-properties fo:letter-spacing="-0.002cm" style:font-name="Verdana" fo:font-size="6pt" style:font-size-asian="6pt"/>
    </style:style>
    <style:style style:name="T119_11" style:family="text">
      <style:text-properties style:font-name="Verdana" fo:font-size="6pt" style:font-size-asian="6pt"/>
    </style:style>
    <style:style style:name="T119_12" style:family="text">
      <style:text-properties fo:letter-spacing="-0.005cm" style:font-name="Verdana" fo:font-size="6pt" style:font-size-asian="6pt"/>
    </style:style>
    <style:style style:name="T119_13" style:family="text">
      <style:text-properties style:font-name="Verdana" fo:font-size="6pt" style:font-size-asian="6pt"/>
    </style:style>
    <style:style style:name="T119_14" style:family="text">
      <style:text-properties fo:letter-spacing="-0.002cm" style:font-name="Verdana" fo:font-size="6pt" style:font-size-asian="6pt"/>
    </style:style>
    <style:style style:name="T119_15" style:family="text">
      <style:text-properties style:font-name="Verdana" fo:font-size="6pt" style:font-size-asian="6pt"/>
    </style:style>
    <style:style style:name="T119_16" style:family="text">
      <style:text-properties fo:letter-spacing="-0.005cm" style:font-name="Verdana" fo:font-size="6pt" style:font-size-asian="6pt"/>
    </style:style>
    <style:style style:name="T119_17" style:family="text">
      <style:text-properties style:font-name="Verdana" fo:font-size="6pt" style:font-size-asian="6pt"/>
    </style:style>
    <style:style style:name="T119_18" style:family="text">
      <style:text-properties fo:letter-spacing="-0.005cm" style:font-name="Verdana" fo:font-size="6pt" style:font-size-asian="6pt"/>
    </style:style>
    <style:style style:name="T119_19" style:family="text">
      <style:text-properties style:font-name="Verdana" fo:font-size="6pt" style:font-size-asian="6pt"/>
    </style:style>
    <style:style style:name="T119_20" style:family="text">
      <style:text-properties fo:letter-spacing="-0.002cm" style:font-name="Verdana" fo:font-size="6pt" style:font-size-asian="6pt"/>
    </style:style>
    <style:style style:name="T119_21" style:family="text">
      <style:text-properties style:font-name="Verdana" fo:font-size="6pt" style:font-size-asian="6pt"/>
    </style:style>
    <style:style style:name="T119_22" style:family="text">
      <style:text-properties fo:letter-spacing="-0.007cm" style:font-name="Verdana" fo:font-size="6pt" style:font-size-asian="6pt"/>
    </style:style>
    <style:style style:name="T119_23" style:family="text">
      <style:text-properties style:font-name="Verdana" fo:font-size="6pt" style:font-size-asian="6pt"/>
    </style:style>
    <style:style style:name="T119_24" style:family="text">
      <style:text-properties fo:letter-spacing="-0.005cm" style:font-name="Verdana" fo:font-size="6pt" style:font-size-asian="6pt"/>
    </style:style>
    <style:style style:name="T119_25" style:family="text">
      <style:text-properties style:font-name="Verdana" fo:font-size="6pt" style:font-size-asian="6pt"/>
    </style:style>
    <style:style style:name="T119_26" style:family="text">
      <style:text-properties fo:letter-spacing="-0.005cm" style:font-name="Verdana" fo:font-size="6pt" style:font-size-asian="6pt"/>
    </style:style>
    <style:style style:name="T119_27" style:family="text">
      <style:text-properties style:font-name="Verdana" fo:font-size="6pt" style:font-size-asian="6pt"/>
    </style:style>
    <style:style style:name="T119_28" style:family="text">
      <style:text-properties fo:letter-spacing="-0.004cm" style:font-name="Verdana" fo:font-size="6pt" style:font-size-asian="6pt"/>
    </style:style>
    <style:style style:name="T119_29" style:family="text">
      <style:text-properties style:font-name="Verdana" fo:font-size="6pt" style:font-size-asian="6pt"/>
    </style:style>
    <style:style style:name="T119_30" style:family="text">
      <style:text-properties fo:letter-spacing="-0.002cm" style:font-name="Verdana" fo:font-size="6pt" style:font-size-asian="6pt"/>
    </style:style>
    <style:style style:name="T119_31" style:family="text">
      <style:text-properties style:font-name="Verdana" fo:font-size="6pt" style:font-size-asian="6pt"/>
    </style:style>
    <style:style style:name="T119_32" style:family="text">
      <style:text-properties fo:letter-spacing="-0.005cm" style:font-name="Verdana" fo:font-size="6pt" style:font-size-asian="6pt"/>
    </style:style>
    <style:style style:name="T119_33" style:family="text">
      <style:text-properties style:font-name="Verdana" fo:font-size="6pt" style:font-size-asian="6pt"/>
    </style:style>
    <style:style style:name="T119_34" style:family="text">
      <style:text-properties fo:letter-spacing="-0.004cm" style:font-name="Verdana" fo:font-size="6pt" style:font-size-asian="6pt"/>
    </style:style>
    <style:style style:name="T119_35" style:family="text">
      <style:text-properties style:font-name="Verdana" fo:font-size="6pt" style:font-size-asian="6pt"/>
    </style:style>
    <style:style style:name="T119_36" style:family="text">
      <style:text-properties fo:letter-spacing="-0.002cm" style:font-name="Verdana" fo:font-size="6pt" style:font-size-asian="6pt"/>
    </style:style>
    <style:style style:name="T119_37" style:family="text">
      <style:text-properties style:font-name="Verdana" fo:font-size="6pt" style:font-size-asian="6pt"/>
    </style:style>
    <style:style style:name="T119_38" style:family="text">
      <style:text-properties fo:letter-spacing="-0.002cm" style:font-name="Verdana" fo:font-size="6pt" style:font-size-asian="6pt"/>
    </style:style>
    <style:style style:name="T119_39" style:family="text">
      <style:text-properties style:font-name="Verdana" fo:font-size="6pt" style:font-size-asian="6pt"/>
    </style:style>
    <style:style style:name="T119_40" style:family="text">
      <style:text-properties fo:letter-spacing="-0.005cm" style:font-name="Verdana" fo:font-size="6pt" style:font-size-asian="6pt"/>
    </style:style>
    <style:style style:name="T119_41" style:family="text">
      <style:text-properties style:font-name="Verdana" fo:font-size="6pt" style:font-size-asian="6pt"/>
    </style:style>
    <style:style style:name="T119_42" style:family="text">
      <style:text-properties fo:letter-spacing="-0.002cm" style:font-name="Verdana" fo:font-size="6pt" style:font-size-asian="6pt"/>
    </style:style>
    <style:style style:name="T119_43" style:family="text">
      <style:text-properties style:font-name="Verdana" fo:font-size="6pt" style:font-size-asian="6pt"/>
    </style:style>
    <style:style style:name="S6" style:family="section" style:master-page-name="MasterPage5">
      <style:section-properties text:dont-balance-text-columns="false">
        <style:columns fo:column-count="0" fo:column-gap="1.27cm"/>
      </style:section-properties>
    </style:style>
    <style:style style:name="P120" style:family="paragraph" style:parent-style-name="Body_20_Text" style:master-page-name="MasterPage5">
      <style:paragraph-properties fo:line-height="116%" fo:margin-top="0.146cm" fo:margin-left="0.406cm"/>
    </style:style>
    <style:style style:name="T120_1" style:family="text"/>
    <style:style style:name="T120_2" style:family="text">
      <style:text-properties fo:letter-spacing="-0.005cm"/>
    </style:style>
    <style:style style:name="T120_3" style:family="text"/>
    <style:style style:name="T120_4" style:family="text">
      <style:text-properties fo:letter-spacing="-0.007cm"/>
    </style:style>
    <style:style style:name="T120_5" style:family="text"/>
    <style:style style:name="T120_6" style:family="text">
      <style:text-properties fo:letter-spacing="-0.007cm"/>
    </style:style>
    <style:style style:name="T120_7" style:family="text"/>
    <style:style style:name="T120_8" style:family="text">
      <style:text-properties fo:letter-spacing="-0.009cm"/>
    </style:style>
    <style:style style:name="T120_9" style:family="text"/>
    <style:style style:name="T120_10" style:family="text">
      <style:text-properties fo:letter-spacing="-0.009cm"/>
    </style:style>
    <style:style style:name="T120_11" style:family="text"/>
    <style:style style:name="T120_12" style:family="text">
      <style:text-properties fo:letter-spacing="-0.007cm"/>
    </style:style>
    <style:style style:name="T120_13" style:family="text"/>
    <style:style style:name="T120_14" style:family="text">
      <style:text-properties fo:letter-spacing="-0.007cm"/>
    </style:style>
    <style:style style:name="T120_15" style:family="text"/>
    <style:style style:name="T120_16" style:family="text">
      <style:text-properties fo:letter-spacing="-0.007cm"/>
    </style:style>
    <style:style style:name="T120_17" style:family="text"/>
    <style:style style:name="T120_18" style:family="text">
      <style:text-properties fo:letter-spacing="-0.005cm"/>
    </style:style>
    <style:style style:name="T120_19" style:family="text"/>
    <style:style style:name="T120_20" style:family="text">
      <style:text-properties fo:letter-spacing="-0.011cm"/>
    </style:style>
    <style:style style:name="T120_21" style:family="text"/>
    <style:style style:name="T120_22" style:family="text">
      <style:text-properties fo:letter-spacing="-0.005cm"/>
    </style:style>
    <style:style style:name="T120_23" style:family="text"/>
    <style:style style:name="T120_24" style:family="text">
      <style:text-properties fo:letter-spacing="-0.007cm"/>
    </style:style>
    <style:style style:name="T120_25" style:family="text"/>
    <style:style style:name="T120_26" style:family="text">
      <style:text-properties fo:letter-spacing="-0.009cm"/>
    </style:style>
    <style:style style:name="T120_27" style:family="text"/>
    <style:style style:name="T120_28" style:family="text">
      <style:text-properties fo:letter-spacing="-0.004cm"/>
    </style:style>
    <style:style style:name="P121" style:family="paragraph" style:parent-style-name="List_20_Paragraph">
      <style:paragraph-properties fo:text-indent="-0.633cm" fo:line-height="0.385cm" fo:margin-top="0.171cm" fo:margin-left="2.309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21_1" style:family="text">
      <style:text-properties fo:font-size="10pt" style:font-size-asian="10pt"/>
    </style:style>
    <style:style style:name="T121_2" style:family="text">
      <style:text-properties fo:letter-spacing="-0.016cm" fo:font-size="10pt" style:font-size-asian="10pt"/>
    </style:style>
    <style:style style:name="T121_3" style:family="text">
      <style:text-properties fo:font-size="10pt" style:font-size-asian="10pt"/>
    </style:style>
    <style:style style:name="T121_4" style:family="text">
      <style:text-properties fo:font-size="10pt" style:font-size-asian="10pt"/>
    </style:style>
    <style:style style:name="T121_5" style:family="text">
      <style:text-properties fo:letter-spacing="-0.012cm" fo:font-size="10pt" style:font-size-asian="10pt"/>
    </style:style>
    <style:style style:name="T121_6" style:family="text">
      <style:text-properties fo:font-size="10pt" style:font-size-asian="10pt"/>
    </style:style>
    <style:style style:name="T121_7" style:family="text">
      <style:text-properties fo:letter-spacing="-0.012cm" fo:font-size="10pt" style:font-size-asian="10pt"/>
    </style:style>
    <style:style style:name="T121_8" style:family="text">
      <style:text-properties fo:font-size="10pt" style:font-size-asian="10pt"/>
    </style:style>
    <style:style style:name="T121_9" style:family="text">
      <style:text-properties fo:letter-spacing="-0.011cm" fo:font-size="10pt" style:font-size-asian="10pt"/>
    </style:style>
    <style:style style:name="T121_10" style:family="text">
      <style:text-properties fo:font-size="10pt" style:font-size-asian="10pt"/>
    </style:style>
    <style:style style:name="T121_11" style:family="text">
      <style:text-properties fo:letter-spacing="-0.016cm" fo:font-size="10pt" style:font-size-asian="10pt"/>
    </style:style>
    <style:style style:name="T121_12" style:family="text">
      <style:text-properties fo:letter-spacing="-0.004cm" fo:font-size="10pt" style:font-size-asian="10pt"/>
    </style:style>
    <style:style style:name="P122" style:family="paragraph" style:parent-style-name="List_20_Paragraph">
      <style:paragraph-properties fo:text-indent="-0.631cm" fo:line-height="0.383cm" fo:margin-left="2.307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22_1" style:family="text">
      <style:text-properties fo:font-size="10pt" style:font-size-asian="10pt"/>
    </style:style>
    <style:style style:name="T122_2" style:family="text">
      <style:text-properties fo:letter-spacing="-0.025cm" fo:font-size="10pt" style:font-size-asian="10pt"/>
    </style:style>
    <style:style style:name="T122_3" style:family="text">
      <style:text-properties fo:font-size="10pt" style:font-size-asian="10pt"/>
    </style:style>
    <style:style style:name="T122_4" style:family="text">
      <style:text-properties fo:letter-spacing="-0.014cm" fo:font-size="10pt" style:font-size-asian="10pt"/>
    </style:style>
    <style:style style:name="T122_5" style:family="text">
      <style:text-properties fo:font-size="10pt" style:font-size-asian="10pt"/>
    </style:style>
    <style:style style:name="T122_6" style:family="text">
      <style:text-properties fo:letter-spacing="-0.014cm" fo:font-size="10pt" style:font-size-asian="10pt"/>
    </style:style>
    <style:style style:name="T122_7" style:family="text">
      <style:text-properties fo:font-size="10pt" style:font-size-asian="10pt"/>
    </style:style>
    <style:style style:name="T122_8" style:family="text">
      <style:text-properties fo:letter-spacing="-0.016cm" fo:font-size="10pt" style:font-size-asian="10pt"/>
    </style:style>
    <style:style style:name="T122_9" style:family="text">
      <style:text-properties fo:font-size="10pt" style:font-size-asian="10pt"/>
    </style:style>
    <style:style style:name="T122_10" style:family="text">
      <style:text-properties fo:letter-spacing="-0.019cm" fo:font-size="10pt" style:font-size-asian="10pt"/>
    </style:style>
    <style:style style:name="T122_11" style:family="text">
      <style:text-properties fo:font-size="10pt" style:font-size-asian="10pt"/>
    </style:style>
    <style:style style:name="T122_12" style:family="text">
      <style:text-properties fo:letter-spacing="-0.053cm" fo:font-size="10pt" style:font-size-asian="10pt"/>
    </style:style>
    <style:style style:name="T122_13" style:family="text">
      <style:text-properties fo:letter-spacing="-0.009cm" fo:font-size="10pt" style:font-size-asian="10pt"/>
    </style:style>
    <style:style style:name="P123" style:family="paragraph" style:parent-style-name="List_20_Paragraph">
      <style:paragraph-properties fo:margin-right="3.425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23_1" style:family="text">
      <style:text-properties fo:font-size="10pt" style:font-size-asian="10pt"/>
    </style:style>
    <style:style style:name="T123_2" style:family="text">
      <style:text-properties fo:letter-spacing="-0.011cm" fo:font-size="10pt" style:font-size-asian="10pt"/>
    </style:style>
    <style:style style:name="T123_3" style:family="text">
      <style:text-properties fo:font-size="10pt" style:font-size-asian="10pt"/>
    </style:style>
    <style:style style:name="T123_4" style:family="text">
      <style:text-properties fo:letter-spacing="-0.012cm" fo:font-size="10pt" style:font-size-asian="10pt"/>
    </style:style>
    <style:style style:name="T123_5" style:family="text">
      <style:text-properties fo:font-size="10pt" style:font-size-asian="10pt"/>
    </style:style>
    <style:style style:name="T123_6" style:family="text">
      <style:text-properties fo:letter-spacing="-0.011cm" fo:font-size="10pt" style:font-size-asian="10pt"/>
    </style:style>
    <style:style style:name="T123_7" style:family="text">
      <style:text-properties fo:font-size="10pt" style:font-size-asian="10pt"/>
    </style:style>
    <style:style style:name="T123_8" style:family="text">
      <style:text-properties fo:letter-spacing="-0.004cm" fo:font-size="10pt" style:font-size-asian="10pt"/>
    </style:style>
    <style:style style:name="T123_9" style:family="text">
      <style:text-properties fo:font-size="10pt" style:font-size-asian="10pt"/>
    </style:style>
    <style:style style:name="T123_10" style:family="text">
      <style:text-properties fo:letter-spacing="-0.012cm" fo:font-size="10pt" style:font-size-asian="10pt"/>
    </style:style>
    <style:style style:name="T123_11" style:family="text">
      <style:text-properties fo:font-size="10pt" style:font-size-asian="10pt"/>
    </style:style>
    <style:style style:name="T123_12" style:family="text">
      <style:text-properties fo:letter-spacing="-0.009cm" fo:font-size="10pt" style:font-size-asian="10pt"/>
    </style:style>
    <style:style style:name="T123_13" style:family="text">
      <style:text-properties fo:font-size="10pt" style:font-size-asian="10pt"/>
    </style:style>
    <style:style style:name="T123_14" style:family="text">
      <style:text-properties fo:letter-spacing="-0.005cm" fo:font-size="10pt" style:font-size-asian="10pt"/>
    </style:style>
    <style:style style:name="T123_15" style:family="text">
      <style:text-properties fo:font-size="10pt" style:font-size-asian="10pt"/>
    </style:style>
    <style:style style:name="T123_16" style:family="text">
      <style:text-properties fo:letter-spacing="-0.009cm" fo:font-size="10pt" style:font-size-asian="10pt"/>
    </style:style>
    <style:style style:name="T123_17" style:family="text">
      <style:text-properties fo:font-size="10pt" style:font-size-asian="10pt"/>
    </style:style>
    <style:style style:name="T123_18" style:family="text">
      <style:text-properties fo:letter-spacing="-0.007cm" fo:font-size="10pt" style:font-size-asian="10pt"/>
    </style:style>
    <style:style style:name="T123_19" style:family="text">
      <style:text-properties fo:font-size="10pt" style:font-size-asian="10pt"/>
    </style:style>
    <style:style style:name="T123_20" style:family="text">
      <style:text-properties fo:letter-spacing="-0.005cm" fo:font-size="10pt" style:font-size-asian="10pt"/>
    </style:style>
    <style:style style:name="T123_21" style:family="text">
      <style:text-properties fo:font-size="10pt" style:font-size-asian="10pt"/>
    </style:style>
    <style:style style:name="T123_22" style:family="text">
      <style:text-properties fo:letter-spacing="-0.004cm" fo:font-size="10pt" style:font-size-asian="10pt"/>
    </style:style>
    <style:style style:name="P124" style:family="paragraph" style:parent-style-name="List_20_Paragraph">
      <style:paragraph-properties fo:text-indent="-0.631cm" fo:line-height="0.369cm" fo:margin-left="2.307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24_1" style:family="text">
      <style:text-properties fo:font-size="10pt" style:font-size-asian="10pt"/>
    </style:style>
    <style:style style:name="T124_2" style:family="text">
      <style:text-properties fo:letter-spacing="-0.025cm" fo:font-size="10pt" style:font-size-asian="10pt"/>
    </style:style>
    <style:style style:name="T124_3" style:family="text">
      <style:text-properties fo:font-size="10pt" style:font-size-asian="10pt"/>
    </style:style>
    <style:style style:name="T124_4" style:family="text">
      <style:text-properties fo:letter-spacing="-0.019cm" fo:font-size="10pt" style:font-size-asian="10pt"/>
    </style:style>
    <style:style style:name="T124_5" style:family="text">
      <style:text-properties fo:font-size="10pt" style:font-size-asian="10pt"/>
    </style:style>
    <style:style style:name="T124_6" style:family="text">
      <style:text-properties fo:letter-spacing="-0.019cm" fo:font-size="10pt" style:font-size-asian="10pt"/>
    </style:style>
    <style:style style:name="T124_7" style:family="text">
      <style:text-properties fo:font-size="10pt" style:font-size-asian="10pt"/>
    </style:style>
    <style:style style:name="T124_8" style:family="text">
      <style:text-properties fo:letter-spacing="-0.019cm" fo:font-size="10pt" style:font-size-asian="10pt"/>
    </style:style>
    <style:style style:name="T124_9" style:family="text">
      <style:text-properties fo:font-size="10pt" style:font-size-asian="10pt"/>
    </style:style>
    <style:style style:name="T124_10" style:family="text">
      <style:text-properties fo:letter-spacing="-0.064cm" fo:font-size="10pt" style:font-size-asian="10pt"/>
    </style:style>
    <style:style style:name="T124_11" style:family="text">
      <style:text-properties fo:letter-spacing="-0.004cm" fo:font-size="10pt" style:font-size-asian="10pt"/>
    </style:style>
    <style:style style:name="P125" style:family="paragraph" style:parent-style-name="Body_20_Text">
      <style:paragraph-properties fo:margin-top="0.185cm"/>
    </style:style>
    <style:style style:name="P126" style:family="paragraph" style:parent-style-name="List_20_Paragraph">
      <style:paragraph-properties fo:text-indent="-0.388cm" fo:margin-top="0.002cm" fo:margin-left="0.794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26_1" style:family="text">
      <style:text-properties fo:font-size="10pt" style:font-size-asian="10pt"/>
    </style:style>
    <style:style style:name="T126_2" style:family="text">
      <style:text-properties fo:letter-spacing="-0.011cm" fo:font-size="10pt" style:font-size-asian="10pt"/>
    </style:style>
    <style:style style:name="T126_3" style:family="text">
      <style:text-properties fo:font-size="10pt" style:font-size-asian="10pt"/>
    </style:style>
    <style:style style:name="T126_4" style:family="text">
      <style:text-properties fo:letter-spacing="-0.012cm" fo:font-size="10pt" style:font-size-asian="10pt"/>
    </style:style>
    <style:style style:name="T126_5" style:family="text">
      <style:text-properties fo:font-size="10pt" style:font-size-asian="10pt"/>
    </style:style>
    <style:style style:name="T126_6" style:family="text">
      <style:text-properties fo:letter-spacing="-0.014cm" fo:font-size="10pt" style:font-size-asian="10pt"/>
    </style:style>
    <style:style style:name="T126_7" style:family="text">
      <style:text-properties fo:font-size="10pt" style:font-size-asian="10pt"/>
    </style:style>
    <style:style style:name="T126_8" style:family="text">
      <style:text-properties fo:letter-spacing="-0.011cm" fo:font-size="10pt" style:font-size-asian="10pt"/>
    </style:style>
    <style:style style:name="T126_9" style:family="text">
      <style:text-properties fo:font-size="10pt" style:font-size-asian="10pt"/>
    </style:style>
    <style:style style:name="T126_10" style:family="text">
      <style:text-properties fo:letter-spacing="-0.012cm" fo:font-size="10pt" style:font-size-asian="10pt"/>
    </style:style>
    <style:style style:name="T126_11" style:family="text">
      <style:text-properties fo:font-size="10pt" style:font-size-asian="10pt"/>
    </style:style>
    <style:style style:name="T126_12" style:family="text">
      <style:text-properties fo:letter-spacing="-0.014cm" fo:font-size="10pt" style:font-size-asian="10pt"/>
    </style:style>
    <style:style style:name="T126_13" style:family="text">
      <style:text-properties fo:font-size="10pt" style:font-size-asian="10pt"/>
    </style:style>
    <style:style style:name="T126_14" style:family="text">
      <style:text-properties fo:letter-spacing="-0.009cm" fo:font-size="10pt" style:font-size-asian="10pt"/>
    </style:style>
    <style:style style:name="T126_15" style:family="text">
      <style:text-properties fo:letter-spacing="-0.004cm" fo:font-size="10pt" style:font-size-asian="10pt"/>
    </style:style>
    <style:style style:name="P127" style:family="paragraph" style:parent-style-name="List_20_Paragraph">
      <style:paragraph-properties fo:text-indent="-0.388cm" fo:margin-top="0.208cm" fo:margin-left="1.141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27_1" style:family="text">
      <style:text-properties fo:font-size="10pt" style:font-size-asian="10pt"/>
    </style:style>
    <style:style style:name="T127_2" style:family="text">
      <style:text-properties fo:letter-spacing="-0.012cm" fo:font-size="10pt" style:font-size-asian="10pt"/>
    </style:style>
    <style:style style:name="T127_3" style:family="text">
      <style:text-properties fo:font-size="10pt" style:font-size-asian="10pt"/>
    </style:style>
    <style:style style:name="T127_4" style:family="text">
      <style:text-properties fo:letter-spacing="-0.011cm" fo:font-size="10pt" style:font-size-asian="10pt"/>
    </style:style>
    <style:style style:name="T127_5" style:family="text">
      <style:text-properties fo:letter-spacing="-0.009cm" fo:font-size="10pt" style:font-size-asian="10pt"/>
    </style:style>
    <style:style style:name="P128" style:family="paragraph" style:parent-style-name="List_20_Paragraph">
      <style:paragraph-properties fo:text-indent="0cm" fo:margin-top="0.212cm" fo:margin-right="2.559cm">
        <style:tab-stops>
          <style:tab-stop style:type="left" style:leader-style="none" style:position="0.406cm"/>
        </style:tab-stops>
      </style:paragraph-properties>
      <style:text-properties fo:font-size="10pt" style:font-size-asian="10pt"/>
    </style:style>
    <style:style style:name="T128_1" style:family="text">
      <style:text-properties fo:font-size="10pt" style:font-size-asian="10pt"/>
    </style:style>
    <style:style style:name="T128_2" style:family="text">
      <style:text-properties fo:letter-spacing="-0.007cm" fo:font-size="10pt" style:font-size-asian="10pt"/>
    </style:style>
    <style:style style:name="T128_3" style:family="text">
      <style:text-properties fo:font-size="10pt" style:font-size-asian="10pt"/>
    </style:style>
    <style:style style:name="T128_4" style:family="text">
      <style:text-properties fo:letter-spacing="-0.005cm" fo:font-size="10pt" style:font-size-asian="10pt"/>
    </style:style>
    <style:style style:name="T128_5" style:family="text">
      <style:text-properties fo:font-size="10pt" style:font-size-asian="10pt"/>
    </style:style>
    <style:style style:name="T128_6" style:family="text">
      <style:text-properties fo:letter-spacing="-0.005cm" fo:font-size="10pt" style:font-size-asian="10pt"/>
    </style:style>
    <style:style style:name="T128_7" style:family="text">
      <style:text-properties fo:font-size="10pt" style:font-size-asian="10pt"/>
    </style:style>
    <style:style style:name="T128_8" style:family="text">
      <style:text-properties fo:letter-spacing="-0.005cm" fo:font-size="10pt" style:font-size-asian="10pt"/>
    </style:style>
    <style:style style:name="T128_9" style:family="text">
      <style:text-properties fo:font-size="10pt" style:font-size-asian="10pt"/>
    </style:style>
    <style:style style:name="T128_10" style:family="text">
      <style:text-properties fo:letter-spacing="-0.004cm" fo:font-size="10pt" style:font-size-asian="10pt"/>
    </style:style>
    <style:style style:name="T128_11" style:family="text">
      <style:text-properties fo:font-size="10pt" style:font-size-asian="10pt"/>
    </style:style>
    <style:style style:name="T128_12" style:family="text">
      <style:text-properties fo:letter-spacing="-0.009cm" fo:font-size="10pt" style:font-size-asian="10pt"/>
    </style:style>
    <style:style style:name="T128_13" style:family="text">
      <style:text-properties fo:font-size="10pt" style:font-size-asian="10pt"/>
    </style:style>
    <style:style style:name="T128_14" style:family="text">
      <style:text-properties fo:letter-spacing="-0.005cm" fo:font-size="10pt" style:font-size-asian="10pt"/>
    </style:style>
    <style:style style:name="T128_15" style:family="text">
      <style:text-properties fo:font-size="10pt" style:font-size-asian="10pt"/>
    </style:style>
    <style:style style:name="T128_16" style:family="text">
      <style:text-properties fo:letter-spacing="-0.005cm" fo:font-size="10pt" style:font-size-asian="10pt"/>
    </style:style>
    <style:style style:name="T128_17" style:family="text">
      <style:text-properties fo:font-size="10pt" style:font-size-asian="10pt"/>
    </style:style>
    <style:style style:name="T128_18" style:family="text">
      <style:text-properties fo:letter-spacing="-0.007cm" fo:font-size="10pt" style:font-size-asian="10pt"/>
    </style:style>
    <style:style style:name="T128_19" style:family="text">
      <style:text-properties fo:font-size="10pt" style:font-size-asian="10pt"/>
    </style:style>
    <style:style style:name="T128_20" style:family="text">
      <style:text-properties fo:letter-spacing="-0.007cm" fo:font-size="10pt" style:font-size-asian="10pt"/>
    </style:style>
    <style:style style:name="T128_21" style:family="text">
      <style:text-properties fo:font-size="10pt" style:font-size-asian="10pt"/>
    </style:style>
    <style:style style:name="T128_22" style:family="text">
      <style:text-properties fo:letter-spacing="-0.009cm" fo:font-size="10pt" style:font-size-asian="10pt"/>
    </style:style>
    <style:style style:name="T128_23" style:family="text">
      <style:text-properties fo:font-size="10pt" style:font-size-asian="10pt"/>
    </style:style>
    <style:style style:name="T128_24" style:family="text">
      <style:text-properties fo:letter-spacing="-0.007cm" fo:font-size="10pt" style:font-size-asian="10pt"/>
    </style:style>
    <style:style style:name="T128_25" style:family="text">
      <style:text-properties fo:font-size="10pt" style:font-size-asian="10pt"/>
    </style:style>
    <style:style style:name="T128_26" style:family="text">
      <style:text-properties fo:letter-spacing="-0.007cm" fo:font-size="10pt" style:font-size-asian="10pt"/>
    </style:style>
    <style:style style:name="T128_27" style:family="text">
      <style:text-properties fo:font-size="10pt" style:font-size-asian="10pt"/>
    </style:style>
    <style:style style:name="T128_28" style:family="text">
      <style:text-properties fo:font-size="10pt" style:font-size-asian="10pt"/>
    </style:style>
    <style:style style:name="T128_29" style:family="text">
      <style:text-properties fo:font-size="10pt" style:font-size-asian="10pt"/>
    </style:style>
    <style:style style:name="P129" style:family="paragraph" style:parent-style-name="List_20_Paragraph">
      <style:paragraph-properties fo:text-indent="0cm" fo:margin-top="0.213cm" fo:margin-right="0.674cm">
        <style:tab-stops>
          <style:tab-stop style:type="left" style:leader-style="none" style:position="0.48cm"/>
        </style:tab-stops>
      </style:paragraph-properties>
    </style:style>
    <style:style style:name="T129_1" style:family="text">
      <style:text-properties fo:font-size="10pt" style:font-size-asian="10pt"/>
    </style:style>
    <style:style style:name="T129_2" style:family="text">
      <style:text-properties fo:letter-spacing="-0.007cm" fo:font-size="10pt" style:font-size-asian="10pt"/>
    </style:style>
    <style:style style:name="T129_3" style:family="text">
      <style:text-properties fo:font-size="10pt" style:font-size-asian="10pt"/>
    </style:style>
    <style:style style:name="T129_4" style:family="text">
      <style:text-properties fo:letter-spacing="-0.007cm" fo:font-size="10pt" style:font-size-asian="10pt"/>
    </style:style>
    <style:style style:name="T129_5" style:family="text">
      <style:text-properties fo:font-size="10pt" style:font-size-asian="10pt"/>
    </style:style>
    <style:style style:name="T129_6" style:family="text">
      <style:text-properties fo:letter-spacing="-0.007cm" fo:font-size="10pt" style:font-size-asian="10pt"/>
    </style:style>
    <style:style style:name="T129_7" style:family="text">
      <style:text-properties fo:font-size="10pt" style:font-size-asian="10pt"/>
    </style:style>
    <style:style style:name="T129_8" style:family="text">
      <style:text-properties fo:letter-spacing="-0.004cm" fo:font-size="10pt" style:font-size-asian="10pt"/>
    </style:style>
    <style:style style:name="T129_9" style:family="text">
      <style:text-properties fo:font-size="10pt" style:font-size-asian="10pt"/>
    </style:style>
    <style:style style:name="T129_10" style:family="text">
      <style:text-properties fo:letter-spacing="-0.005cm" fo:font-size="10pt" style:font-size-asian="10pt"/>
    </style:style>
    <style:style style:name="T129_11" style:family="text">
      <style:text-properties fo:font-size="10pt" style:font-size-asian="10pt"/>
    </style:style>
    <style:style style:name="T129_12" style:family="text">
      <style:text-properties fo:font-size="10pt" style:font-size-asian="10pt"/>
    </style:style>
    <style:style style:name="T129_13" style:family="text">
      <style:text-properties fo:font-size="10pt" style:font-size-asian="10pt"/>
    </style:style>
    <style:style style:name="T129_14" style:family="text">
      <style:text-properties fo:letter-spacing="-0.005cm" fo:font-size="10pt" style:font-size-asian="10pt"/>
    </style:style>
    <style:style style:name="T129_15" style:family="text">
      <style:text-properties fo:font-size="10pt" style:font-size-asian="10pt"/>
    </style:style>
    <style:style style:name="T129_16" style:family="text">
      <style:text-properties fo:letter-spacing="-0.005cm" fo:font-size="10pt" style:font-size-asian="10pt"/>
    </style:style>
    <style:style style:name="T129_17" style:family="text">
      <style:text-properties fo:font-size="10pt" style:font-size-asian="10pt"/>
    </style:style>
    <style:style style:name="T129_18" style:family="text">
      <style:text-properties fo:letter-spacing="-0.004cm" fo:font-size="10pt" style:font-size-asian="10pt"/>
    </style:style>
    <style:style style:name="T129_19" style:family="text">
      <style:text-properties fo:font-size="10pt" style:font-size-asian="10pt"/>
    </style:style>
    <style:style style:name="T129_20" style:family="text">
      <style:text-properties fo:letter-spacing="-0.009cm" fo:font-size="10pt" style:font-size-asian="10pt"/>
    </style:style>
    <style:style style:name="T129_21" style:family="text">
      <style:text-properties fo:font-size="10pt" style:font-size-asian="10pt"/>
    </style:style>
    <style:style style:name="T129_22" style:family="text">
      <style:text-properties fo:letter-spacing="-0.005cm" fo:font-size="10pt" style:font-size-asian="10pt"/>
    </style:style>
    <style:style style:name="T129_23" style:family="text">
      <style:text-properties fo:font-size="10pt" style:font-size-asian="10pt"/>
    </style:style>
    <style:style style:name="T129_24" style:family="text">
      <style:text-properties fo:letter-spacing="-0.005cm" fo:font-size="10pt" style:font-size-asian="10pt"/>
    </style:style>
    <style:style style:name="T129_25" style:family="text">
      <style:text-properties fo:font-size="10pt" style:font-size-asian="10pt"/>
    </style:style>
    <style:style style:name="T129_26" style:family="text">
      <style:text-properties fo:letter-spacing="-0.009cm" fo:font-size="10pt" style:font-size-asian="10pt"/>
    </style:style>
    <style:style style:name="T129_27" style:family="text">
      <style:text-properties fo:font-size="10pt" style:font-size-asian="10pt"/>
    </style:style>
    <style:style style:name="T129_28" style:family="text">
      <style:text-properties fo:letter-spacing="-0.005cm" fo:font-size="10pt" style:font-size-asian="10pt"/>
    </style:style>
    <style:style style:name="T129_29" style:family="text">
      <style:text-properties fo:font-size="10pt" style:font-size-asian="10pt"/>
    </style:style>
    <style:style style:name="T129_30" style:family="text">
      <style:text-properties fo:letter-spacing="-0.005cm" fo:font-size="10pt" style:font-size-asian="10pt"/>
    </style:style>
    <style:style style:name="T129_31" style:family="text">
      <style:text-properties fo:font-size="10pt" style:font-size-asian="10pt"/>
    </style:style>
    <style:style style:name="T129_32" style:family="text">
      <style:text-properties fo:letter-spacing="-0.007cm" fo:font-size="10pt" style:font-size-asian="10pt"/>
    </style:style>
    <style:style style:name="T129_33" style:family="text">
      <style:text-properties fo:font-size="10pt" style:font-size-asian="10pt"/>
    </style:style>
    <style:style style:name="T129_34" style:family="text">
      <style:text-properties fo:letter-spacing="-0.007cm" fo:font-size="10pt" style:font-size-asian="10pt"/>
    </style:style>
    <style:style style:name="T129_35" style:family="text">
      <style:text-properties fo:font-size="10pt" style:font-size-asian="10pt"/>
    </style:style>
    <style:style style:name="T129_36" style:family="text">
      <style:text-properties fo:letter-spacing="-0.005cm" fo:font-size="10pt" style:font-size-asian="10pt"/>
    </style:style>
    <style:style style:name="T129_37" style:family="text">
      <style:text-properties fo:font-size="10pt" style:font-size-asian="10pt"/>
    </style:style>
    <style:style style:name="T129_38" style:family="text"/>
    <style:style style:name="T129_39" style:family="text">
      <style:text-properties fo:font-size="10pt" style:font-size-asian="10pt"/>
    </style:style>
    <style:style style:name="T129_40" style:family="text">
      <style:text-properties fo:font-size="10pt" style:font-size-asian="10pt"/>
    </style:style>
    <style:style style:name="P130" style:family="paragraph" style:parent-style-name="List_20_Paragraph">
      <style:paragraph-properties fo:text-indent="0cm" fo:margin-top="0.208cm" fo:margin-right="0.915cm">
        <style:tab-stops>
          <style:tab-stop style:type="left" style:leader-style="none" style:position="0.556cm"/>
        </style:tab-stops>
      </style:paragraph-properties>
      <style:text-properties fo:font-size="10pt" style:font-size-asian="10pt"/>
    </style:style>
    <style:style style:name="T130_1" style:family="text">
      <style:text-properties fo:font-size="10pt" style:font-size-asian="10pt"/>
    </style:style>
    <style:style style:name="T130_2" style:family="text">
      <style:text-properties fo:letter-spacing="-0.004cm" fo:font-size="10pt" style:font-size-asian="10pt"/>
    </style:style>
    <style:style style:name="T130_3" style:family="text">
      <style:text-properties fo:font-size="10pt" style:font-size-asian="10pt"/>
    </style:style>
    <style:style style:name="T130_4" style:family="text">
      <style:text-properties fo:letter-spacing="-0.007cm" fo:font-size="10pt" style:font-size-asian="10pt"/>
    </style:style>
    <style:style style:name="T130_5" style:family="text">
      <style:text-properties fo:font-size="10pt" style:font-size-asian="10pt"/>
    </style:style>
    <style:style style:name="T130_6" style:family="text">
      <style:text-properties fo:letter-spacing="-0.004cm" fo:font-size="10pt" style:font-size-asian="10pt"/>
    </style:style>
    <style:style style:name="T130_7" style:family="text">
      <style:text-properties fo:font-size="10pt" style:font-size-asian="10pt"/>
    </style:style>
    <style:style style:name="T130_8" style:family="text">
      <style:text-properties fo:letter-spacing="-0.007cm" fo:font-size="10pt" style:font-size-asian="10pt"/>
    </style:style>
    <style:style style:name="T130_9" style:family="text">
      <style:text-properties fo:font-size="10pt" style:font-size-asian="10pt"/>
    </style:style>
    <style:style style:name="T130_10" style:family="text">
      <style:text-properties fo:letter-spacing="-0.007cm" fo:font-size="10pt" style:font-size-asian="10pt"/>
    </style:style>
    <style:style style:name="T130_11" style:family="text">
      <style:text-properties fo:font-size="10pt" style:font-size-asian="10pt"/>
    </style:style>
    <style:style style:name="T130_12" style:family="text">
      <style:text-properties fo:letter-spacing="-0.007cm" fo:font-size="10pt" style:font-size-asian="10pt"/>
    </style:style>
    <style:style style:name="T130_13" style:family="text">
      <style:text-properties fo:font-size="10pt" style:font-size-asian="10pt"/>
    </style:style>
    <style:style style:name="T130_14" style:family="text">
      <style:text-properties fo:letter-spacing="-0.005cm" fo:font-size="10pt" style:font-size-asian="10pt"/>
    </style:style>
    <style:style style:name="T130_15" style:family="text">
      <style:text-properties fo:font-size="10pt" style:font-size-asian="10pt"/>
    </style:style>
    <style:style style:name="T130_16" style:family="text">
      <style:text-properties fo:letter-spacing="-0.005cm" fo:font-size="10pt" style:font-size-asian="10pt"/>
    </style:style>
    <style:style style:name="T130_17" style:family="text">
      <style:text-properties fo:font-size="10pt" style:font-size-asian="10pt"/>
    </style:style>
    <style:style style:name="T130_18" style:family="text">
      <style:text-properties fo:letter-spacing="-0.005cm" fo:font-size="10pt" style:font-size-asian="10pt"/>
    </style:style>
    <style:style style:name="T130_19" style:family="text">
      <style:text-properties fo:font-size="10pt" style:font-size-asian="10pt"/>
    </style:style>
    <style:style style:name="T130_20" style:family="text">
      <style:text-properties fo:letter-spacing="-0.007cm" fo:font-size="10pt" style:font-size-asian="10pt"/>
    </style:style>
    <style:style style:name="T130_21" style:family="text">
      <style:text-properties fo:font-size="10pt" style:font-size-asian="10pt"/>
    </style:style>
    <style:style style:name="T130_22" style:family="text">
      <style:text-properties fo:letter-spacing="-0.004cm" fo:font-size="10pt" style:font-size-asian="10pt"/>
    </style:style>
    <style:style style:name="T130_23" style:family="text">
      <style:text-properties fo:font-size="10pt" style:font-size-asian="10pt"/>
    </style:style>
    <style:style style:name="T130_24" style:family="text">
      <style:text-properties fo:letter-spacing="-0.004cm" fo:font-size="10pt" style:font-size-asian="10pt"/>
    </style:style>
    <style:style style:name="T130_25" style:family="text">
      <style:text-properties fo:font-size="10pt" style:font-size-asian="10pt"/>
    </style:style>
    <style:style style:name="T130_26" style:family="text">
      <style:text-properties fo:letter-spacing="-0.009cm" fo:font-size="10pt" style:font-size-asian="10pt"/>
    </style:style>
    <style:style style:name="T130_27" style:family="text">
      <style:text-properties fo:font-size="10pt" style:font-size-asian="10pt"/>
    </style:style>
    <style:style style:name="T130_28" style:family="text">
      <style:text-properties fo:letter-spacing="-0.004cm" fo:font-size="10pt" style:font-size-asian="10pt"/>
    </style:style>
    <style:style style:name="T130_29" style:family="text">
      <style:text-properties fo:font-size="10pt" style:font-size-asian="10pt"/>
    </style:style>
    <style:style style:name="T130_30" style:family="text">
      <style:text-properties fo:letter-spacing="-0.005cm" fo:font-size="10pt" style:font-size-asian="10pt"/>
    </style:style>
    <style:style style:name="T130_31" style:family="text">
      <style:text-properties fo:font-size="10pt" style:font-size-asian="10pt"/>
    </style:style>
    <style:style style:name="T130_32" style:family="text">
      <style:text-properties fo:letter-spacing="-0.007cm" fo:font-size="10pt" style:font-size-asian="10pt"/>
    </style:style>
    <style:style style:name="T130_33" style:family="text">
      <style:text-properties fo:font-size="10pt" style:font-size-asian="10pt"/>
    </style:style>
    <style:style style:name="T130_34" style:family="text">
      <style:text-properties fo:letter-spacing="-0.007cm" fo:font-size="10pt" style:font-size-asian="10pt"/>
    </style:style>
    <style:style style:name="T130_35" style:family="text">
      <style:text-properties fo:font-size="10pt" style:font-size-asian="10pt"/>
    </style:style>
    <style:style style:name="T130_36" style:family="text">
      <style:text-properties fo:letter-spacing="-0.005cm" fo:font-size="10pt" style:font-size-asian="10pt"/>
    </style:style>
    <style:style style:name="T130_37" style:family="text">
      <style:text-properties fo:font-size="10pt" style:font-size-asian="10pt"/>
    </style:style>
    <style:style style:name="T130_38" style:family="text">
      <style:text-properties fo:letter-spacing="-0.005cm" fo:font-size="10pt" style:font-size-asian="10pt"/>
    </style:style>
    <style:style style:name="T130_39" style:family="text">
      <style:text-properties fo:font-size="10pt" style:font-size-asian="10pt"/>
    </style:style>
    <style:style style:name="T130_40" style:family="text">
      <style:text-properties fo:letter-spacing="-0.005cm" fo:font-size="10pt" style:font-size-asian="10pt"/>
    </style:style>
    <style:style style:name="T130_41" style:family="text">
      <style:text-properties fo:font-size="10pt" style:font-size-asian="10pt"/>
    </style:style>
    <style:style style:name="T130_42" style:family="text">
      <style:text-properties fo:letter-spacing="-0.004cm" fo:font-size="10pt" style:font-size-asian="10pt"/>
    </style:style>
    <style:style style:name="T130_43" style:family="text">
      <style:text-properties fo:font-size="10pt" style:font-size-asian="10pt"/>
    </style:style>
    <style:style style:name="T130_44" style:family="text">
      <style:text-properties fo:letter-spacing="-0.009cm" fo:font-size="10pt" style:font-size-asian="10pt"/>
    </style:style>
    <style:style style:name="T130_45" style:family="text">
      <style:text-properties fo:font-size="10pt" style:font-size-asian="10pt"/>
    </style:style>
    <style:style style:name="T130_46" style:family="text">
      <style:text-properties fo:letter-spacing="-0.007cm" fo:font-size="10pt" style:font-size-asian="10pt"/>
    </style:style>
    <style:style style:name="T130_47" style:family="text">
      <style:text-properties fo:font-size="10pt" style:font-size-asian="10pt"/>
    </style:style>
    <style:style style:name="T130_48" style:family="text">
      <style:text-properties fo:letter-spacing="-0.004cm" fo:font-size="10pt" style:font-size-asian="10pt"/>
    </style:style>
    <style:style style:name="T130_49" style:family="text">
      <style:text-properties fo:font-size="10pt" style:font-size-asian="10pt"/>
    </style:style>
    <style:style style:name="T130_50" style:family="text">
      <style:text-properties fo:letter-spacing="-0.007cm" fo:font-size="10pt" style:font-size-asian="10pt"/>
    </style:style>
    <style:style style:name="T130_51" style:family="text">
      <style:text-properties fo:font-size="10pt" style:font-size-asian="10pt"/>
    </style:style>
    <style:style style:name="T130_52" style:family="text">
      <style:text-properties fo:font-size="10pt" style:font-size-asian="10pt"/>
    </style:style>
    <style:style style:name="T130_53" style:family="text">
      <style:text-properties fo:font-size="10pt" style:font-size-asian="10pt"/>
    </style:style>
    <style:style style:name="P131" style:family="paragraph" style:parent-style-name="List_20_Paragraph">
      <style:paragraph-properties fo:text-indent="-0.388cm" fo:margin-top="0.215cm" fo:margin-left="1.141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31_1" style:family="text">
      <style:text-properties fo:font-size="10pt" style:font-size-asian="10pt"/>
    </style:style>
    <style:style style:name="T131_2" style:family="text">
      <style:text-properties fo:letter-spacing="-0.012cm" fo:font-size="10pt" style:font-size-asian="10pt"/>
    </style:style>
    <style:style style:name="T131_3" style:family="text">
      <style:text-properties fo:font-size="10pt" style:font-size-asian="10pt"/>
    </style:style>
    <style:style style:name="T131_4" style:family="text">
      <style:text-properties fo:letter-spacing="-0.011cm" fo:font-size="10pt" style:font-size-asian="10pt"/>
    </style:style>
    <style:style style:name="T131_5" style:family="text">
      <style:text-properties fo:letter-spacing="-0.009cm" fo:font-size="10pt" style:font-size-asian="10pt"/>
    </style:style>
    <style:style style:name="P132" style:family="paragraph" style:parent-style-name="List_20_Paragraph">
      <style:paragraph-properties fo:text-indent="0cm" fo:margin-top="0.212cm" fo:margin-right="1.087cm">
        <style:tab-stops>
          <style:tab-stop style:type="left" style:leader-style="none" style:position="0.406cm"/>
        </style:tab-stops>
      </style:paragraph-properties>
      <style:text-properties fo:font-size="10pt" style:font-size-asian="10pt"/>
    </style:style>
    <style:style style:name="T132_1" style:family="text">
      <style:text-properties fo:font-size="10pt" style:font-size-asian="10pt"/>
    </style:style>
    <style:style style:name="T132_2" style:family="text">
      <style:text-properties fo:letter-spacing="-0.009cm" fo:font-size="10pt" style:font-size-asian="10pt"/>
    </style:style>
    <style:style style:name="T132_3" style:family="text">
      <style:text-properties fo:font-size="10pt" style:font-size-asian="10pt"/>
    </style:style>
    <style:style style:name="T132_4" style:family="text">
      <style:text-properties fo:letter-spacing="-0.005cm" fo:font-size="10pt" style:font-size-asian="10pt"/>
    </style:style>
    <style:style style:name="T132_5" style:family="text">
      <style:text-properties fo:font-size="10pt" style:font-size-asian="10pt"/>
    </style:style>
    <style:style style:name="T132_6" style:family="text">
      <style:text-properties fo:letter-spacing="-0.011cm" fo:font-size="10pt" style:font-size-asian="10pt"/>
    </style:style>
    <style:style style:name="T132_7" style:family="text">
      <style:text-properties fo:font-size="10pt" style:font-size-asian="10pt"/>
    </style:style>
    <style:style style:name="T132_8" style:family="text">
      <style:text-properties fo:letter-spacing="-0.004cm" fo:font-size="10pt" style:font-size-asian="10pt"/>
    </style:style>
    <style:style style:name="T132_9" style:family="text">
      <style:text-properties fo:font-size="10pt" style:font-size-asian="10pt"/>
    </style:style>
    <style:style style:name="T132_10" style:family="text">
      <style:text-properties fo:letter-spacing="-0.007cm" fo:font-size="10pt" style:font-size-asian="10pt"/>
    </style:style>
    <style:style style:name="T132_11" style:family="text">
      <style:text-properties fo:font-size="10pt" style:font-size-asian="10pt"/>
    </style:style>
    <style:style style:name="T132_12" style:family="text">
      <style:text-properties fo:letter-spacing="-0.009cm" fo:font-size="10pt" style:font-size-asian="10pt"/>
    </style:style>
    <style:style style:name="T132_13" style:family="text">
      <style:text-properties fo:font-size="10pt" style:font-size-asian="10pt"/>
    </style:style>
    <style:style style:name="T132_14" style:family="text">
      <style:text-properties fo:letter-spacing="-0.007cm" fo:font-size="10pt" style:font-size-asian="10pt"/>
    </style:style>
    <style:style style:name="T132_15" style:family="text">
      <style:text-properties fo:font-size="10pt" style:font-size-asian="10pt"/>
    </style:style>
    <style:style style:name="T132_16" style:family="text">
      <style:text-properties fo:letter-spacing="-0.009cm" fo:font-size="10pt" style:font-size-asian="10pt"/>
    </style:style>
    <style:style style:name="T132_17" style:family="text">
      <style:text-properties fo:font-size="10pt" style:font-size-asian="10pt"/>
    </style:style>
    <style:style style:name="T132_18" style:family="text">
      <style:text-properties fo:letter-spacing="-0.007cm" fo:font-size="10pt" style:font-size-asian="10pt"/>
    </style:style>
    <style:style style:name="T132_19" style:family="text">
      <style:text-properties fo:font-size="10pt" style:font-size-asian="10pt"/>
    </style:style>
    <style:style style:name="T132_20" style:family="text">
      <style:text-properties fo:letter-spacing="-0.007cm" fo:font-size="10pt" style:font-size-asian="10pt"/>
    </style:style>
    <style:style style:name="T132_21" style:family="text">
      <style:text-properties fo:font-size="10pt" style:font-size-asian="10pt"/>
    </style:style>
    <style:style style:name="T132_22" style:family="text">
      <style:text-properties fo:letter-spacing="-0.005cm" fo:font-size="10pt" style:font-size-asian="10pt"/>
    </style:style>
    <style:style style:name="T132_23" style:family="text">
      <style:text-properties fo:font-size="10pt" style:font-size-asian="10pt"/>
    </style:style>
    <style:style style:name="T132_24" style:family="text">
      <style:text-properties fo:letter-spacing="-0.009cm" fo:font-size="10pt" style:font-size-asian="10pt"/>
    </style:style>
    <style:style style:name="T132_25" style:family="text">
      <style:text-properties fo:font-size="10pt" style:font-size-asian="10pt"/>
    </style:style>
    <style:style style:name="P133" style:family="paragraph" style:parent-style-name="List_20_Paragraph">
      <style:paragraph-properties fo:text-indent="0cm" fo:margin-top="0.21cm" fo:margin-right="0.889cm">
        <style:tab-stops>
          <style:tab-stop style:type="left" style:leader-style="none" style:position="0.48cm"/>
        </style:tab-stops>
      </style:paragraph-properties>
    </style:style>
    <style:style style:name="T133_1" style:family="text">
      <style:text-properties fo:font-size="10pt" style:font-size-asian="10pt"/>
    </style:style>
    <style:style style:name="T133_2" style:family="text"/>
    <style:style style:name="T133_3" style:family="text">
      <style:text-properties fo:font-size="10pt" style:font-size-asian="10pt"/>
    </style:style>
    <style:style style:name="T133_4" style:family="text">
      <style:text-properties fo:letter-spacing="-0.007cm" fo:font-size="10pt" style:font-size-asian="10pt"/>
    </style:style>
    <style:style style:name="T133_5" style:family="text">
      <style:text-properties fo:font-size="10pt" style:font-size-asian="10pt"/>
    </style:style>
    <style:style style:name="T133_6" style:family="text">
      <style:text-properties fo:letter-spacing="-0.005cm" fo:font-size="10pt" style:font-size-asian="10pt"/>
    </style:style>
    <style:style style:name="T133_7" style:family="text">
      <style:text-properties fo:font-size="10pt" style:font-size-asian="10pt"/>
    </style:style>
    <style:style style:name="T133_8" style:family="text">
      <style:text-properties fo:letter-spacing="-0.007cm" fo:font-size="10pt" style:font-size-asian="10pt"/>
    </style:style>
    <style:style style:name="T133_9" style:family="text">
      <style:text-properties fo:font-size="10pt" style:font-size-asian="10pt"/>
    </style:style>
    <style:style style:name="T133_10" style:family="text">
      <style:text-properties fo:letter-spacing="-0.011cm" fo:font-size="10pt" style:font-size-asian="10pt"/>
    </style:style>
    <style:style style:name="T133_11" style:family="text">
      <style:text-properties fo:font-size="10pt" style:font-size-asian="10pt"/>
    </style:style>
    <style:style style:name="T133_12" style:family="text">
      <style:text-properties fo:letter-spacing="-0.009cm" fo:font-size="10pt" style:font-size-asian="10pt"/>
    </style:style>
    <style:style style:name="T133_13" style:family="text">
      <style:text-properties fo:font-size="10pt" style:font-size-asian="10pt"/>
    </style:style>
    <style:style style:name="T133_14" style:family="text">
      <style:text-properties fo:letter-spacing="-0.007cm" fo:font-size="10pt" style:font-size-asian="10pt"/>
    </style:style>
    <style:style style:name="T133_15" style:family="text">
      <style:text-properties fo:font-size="10pt" style:font-size-asian="10pt"/>
    </style:style>
    <style:style style:name="T133_16" style:family="text">
      <style:text-properties fo:letter-spacing="-0.005cm" fo:font-size="10pt" style:font-size-asian="10pt"/>
    </style:style>
    <style:style style:name="T133_17" style:family="text">
      <style:text-properties fo:font-size="10pt" style:font-size-asian="10pt"/>
    </style:style>
    <style:style style:name="T133_18" style:family="text">
      <style:text-properties fo:letter-spacing="-0.011cm" fo:font-size="10pt" style:font-size-asian="10pt"/>
    </style:style>
    <style:style style:name="T133_19" style:family="text">
      <style:text-properties fo:font-size="10pt" style:font-size-asian="10pt"/>
    </style:style>
    <style:style style:name="T133_20" style:family="text">
      <style:text-properties fo:letter-spacing="-0.009cm" fo:font-size="10pt" style:font-size-asian="10pt"/>
    </style:style>
    <style:style style:name="T133_21" style:family="text">
      <style:text-properties fo:font-size="10pt" style:font-size-asian="10pt"/>
    </style:style>
    <style:style style:name="T133_22" style:family="text">
      <style:text-properties fo:letter-spacing="-0.009cm" fo:font-size="10pt" style:font-size-asian="10pt"/>
    </style:style>
    <style:style style:name="T133_23" style:family="text">
      <style:text-properties fo:font-size="10pt" style:font-size-asian="10pt"/>
    </style:style>
    <style:style style:name="P134" style:family="paragraph" style:parent-style-name="List_20_Paragraph">
      <style:paragraph-properties fo:text-indent="0cm" fo:margin-top="0.215cm" fo:margin-right="0.783cm">
        <style:tab-stops>
          <style:tab-stop style:type="left" style:leader-style="none" style:position="0.556cm"/>
        </style:tab-stops>
      </style:paragraph-properties>
      <style:text-properties fo:font-size="10pt" style:font-size-asian="10pt"/>
    </style:style>
    <style:style style:name="T134_1" style:family="text">
      <style:text-properties fo:font-size="10pt" style:font-size-asian="10pt"/>
    </style:style>
    <style:style style:name="T134_2" style:family="text">
      <style:text-properties fo:letter-spacing="-0.009cm" fo:font-size="10pt" style:font-size-asian="10pt"/>
    </style:style>
    <style:style style:name="T134_3" style:family="text">
      <style:text-properties fo:font-size="10pt" style:font-size-asian="10pt"/>
    </style:style>
    <style:style style:name="T134_4" style:family="text">
      <style:text-properties fo:letter-spacing="-0.005cm" fo:font-size="10pt" style:font-size-asian="10pt"/>
    </style:style>
    <style:style style:name="T134_5" style:family="text">
      <style:text-properties fo:font-size="10pt" style:font-size-asian="10pt"/>
    </style:style>
    <style:style style:name="T134_6" style:family="text">
      <style:text-properties fo:letter-spacing="-0.005cm" fo:font-size="10pt" style:font-size-asian="10pt"/>
    </style:style>
    <style:style style:name="T134_7" style:family="text">
      <style:text-properties fo:font-size="10pt" style:font-size-asian="10pt"/>
    </style:style>
    <style:style style:name="T134_8" style:family="text">
      <style:text-properties fo:letter-spacing="-0.007cm" fo:font-size="10pt" style:font-size-asian="10pt"/>
    </style:style>
    <style:style style:name="T134_9" style:family="text">
      <style:text-properties fo:font-size="10pt" style:font-size-asian="10pt"/>
    </style:style>
    <style:style style:name="T134_10" style:family="text">
      <style:text-properties fo:letter-spacing="-0.009cm" fo:font-size="10pt" style:font-size-asian="10pt"/>
    </style:style>
    <style:style style:name="T134_11" style:family="text">
      <style:text-properties fo:font-size="10pt" style:font-size-asian="10pt"/>
    </style:style>
    <style:style style:name="T134_12" style:family="text">
      <style:text-properties fo:letter-spacing="-0.005cm" fo:font-size="10pt" style:font-size-asian="10pt"/>
    </style:style>
    <style:style style:name="T134_13" style:family="text">
      <style:text-properties fo:font-size="10pt" style:font-size-asian="10pt"/>
    </style:style>
    <style:style style:name="T134_14" style:family="text">
      <style:text-properties fo:letter-spacing="-0.007cm" fo:font-size="10pt" style:font-size-asian="10pt"/>
    </style:style>
    <style:style style:name="T134_15" style:family="text">
      <style:text-properties fo:font-size="10pt" style:font-size-asian="10pt"/>
    </style:style>
    <style:style style:name="T134_16" style:family="text">
      <style:text-properties fo:letter-spacing="-0.005cm" fo:font-size="10pt" style:font-size-asian="10pt"/>
    </style:style>
    <style:style style:name="T134_17" style:family="text">
      <style:text-properties fo:font-size="10pt" style:font-size-asian="10pt"/>
    </style:style>
    <style:style style:name="T134_18" style:family="text">
      <style:text-properties fo:letter-spacing="-0.005cm" fo:font-size="10pt" style:font-size-asian="10pt"/>
    </style:style>
    <style:style style:name="T134_19" style:family="text">
      <style:text-properties fo:font-size="10pt" style:font-size-asian="10pt"/>
    </style:style>
    <style:style style:name="T134_20" style:family="text">
      <style:text-properties fo:letter-spacing="-0.007cm" fo:font-size="10pt" style:font-size-asian="10pt"/>
    </style:style>
    <style:style style:name="T134_21" style:family="text">
      <style:text-properties fo:font-size="10pt" style:font-size-asian="10pt"/>
    </style:style>
    <style:style style:name="T134_22" style:family="text">
      <style:text-properties fo:letter-spacing="-0.009cm" fo:font-size="10pt" style:font-size-asian="10pt"/>
    </style:style>
    <style:style style:name="T134_23" style:family="text">
      <style:text-properties fo:font-size="10pt" style:font-size-asian="10pt"/>
    </style:style>
    <style:style style:name="T134_24" style:family="text">
      <style:text-properties fo:letter-spacing="-0.004cm" fo:font-size="10pt" style:font-size-asian="10pt"/>
    </style:style>
    <style:style style:name="P135" style:family="paragraph" style:parent-style-name="Body_20_Text">
      <style:paragraph-properties fo:margin-top="0.21cm"/>
    </style:style>
    <style:style style:name="P136" style:family="paragraph" style:parent-style-name="List_20_Paragraph">
      <style:paragraph-properties fo:text-indent="0cm" fo:margin-left="0.499cm" fo:margin-right="0.87cm">
        <style:tab-stops>
          <style:tab-stop style:type="left" style:leader-style="none" style:position="0.388cm"/>
        </style:tab-stops>
      </style:paragraph-properties>
      <style:text-properties fo:font-size="10pt" style:font-size-asian="10pt"/>
    </style:style>
    <style:style style:name="T136_1" style:family="text">
      <style:text-properties fo:font-size="10pt" style:font-size-asian="10pt"/>
    </style:style>
    <style:style style:name="T136_2" style:family="text">
      <style:text-properties fo:letter-spacing="-0.005cm" fo:font-size="10pt" style:font-size-asian="10pt"/>
    </style:style>
    <style:style style:name="T136_3" style:family="text">
      <style:text-properties fo:font-size="10pt" style:font-size-asian="10pt"/>
    </style:style>
    <style:style style:name="T136_4" style:family="text">
      <style:text-properties fo:letter-spacing="-0.009cm" fo:font-size="10pt" style:font-size-asian="10pt"/>
    </style:style>
    <style:style style:name="T136_5" style:family="text">
      <style:text-properties fo:font-size="10pt" style:font-size-asian="10pt"/>
    </style:style>
    <style:style style:name="T136_6" style:family="text">
      <style:text-properties fo:letter-spacing="-0.009cm" fo:font-size="10pt" style:font-size-asian="10pt"/>
    </style:style>
    <style:style style:name="T136_7" style:family="text">
      <style:text-properties fo:font-size="10pt" style:font-size-asian="10pt"/>
    </style:style>
    <style:style style:name="T136_8" style:family="text">
      <style:text-properties fo:letter-spacing="-0.011cm" fo:font-size="10pt" style:font-size-asian="10pt"/>
    </style:style>
    <style:style style:name="T136_9" style:family="text">
      <style:text-properties fo:font-size="10pt" style:font-size-asian="10pt"/>
    </style:style>
    <style:style style:name="T136_10" style:family="text">
      <style:text-properties fo:letter-spacing="-0.011cm" fo:font-size="10pt" style:font-size-asian="10pt"/>
    </style:style>
    <style:style style:name="T136_11" style:family="text">
      <style:text-properties fo:font-size="10pt" style:font-size-asian="10pt"/>
    </style:style>
    <style:style style:name="T136_12" style:family="text">
      <style:text-properties fo:letter-spacing="-0.007cm" fo:font-size="10pt" style:font-size-asian="10pt"/>
    </style:style>
    <style:style style:name="T136_13" style:family="text">
      <style:text-properties fo:font-size="10pt" style:font-size-asian="10pt"/>
    </style:style>
    <style:style style:name="T136_14" style:family="text">
      <style:text-properties fo:letter-spacing="-0.009cm" fo:font-size="10pt" style:font-size-asian="10pt"/>
    </style:style>
    <style:style style:name="T136_15" style:family="text">
      <style:text-properties fo:font-size="10pt" style:font-size-asian="10pt"/>
    </style:style>
    <style:style style:name="T136_16" style:family="text">
      <style:text-properties fo:letter-spacing="-0.005cm" fo:font-size="10pt" style:font-size-asian="10pt"/>
    </style:style>
    <style:style style:name="T136_17" style:family="text">
      <style:text-properties fo:font-size="10pt" style:font-size-asian="10pt"/>
    </style:style>
    <style:style style:name="T136_18" style:family="text">
      <style:text-properties fo:letter-spacing="-0.007cm" fo:font-size="10pt" style:font-size-asian="10pt"/>
    </style:style>
    <style:style style:name="T136_19" style:family="text">
      <style:text-properties fo:font-size="10pt" style:font-size-asian="10pt"/>
    </style:style>
    <style:style style:name="T136_20" style:family="text">
      <style:text-properties fo:letter-spacing="-0.005cm" fo:font-size="10pt" style:font-size-asian="10pt"/>
    </style:style>
    <style:style style:name="T136_21" style:family="text">
      <style:text-properties fo:font-size="10pt" style:font-size-asian="10pt"/>
    </style:style>
    <style:style style:name="T136_22" style:family="text">
      <style:text-properties fo:letter-spacing="-0.005cm" fo:font-size="10pt" style:font-size-asian="10pt"/>
    </style:style>
    <style:style style:name="T136_23" style:family="text">
      <style:text-properties fo:font-size="10pt" style:font-size-asian="10pt"/>
    </style:style>
    <style:style style:name="T136_24" style:family="text">
      <style:text-properties fo:letter-spacing="-0.007cm" fo:font-size="10pt" style:font-size-asian="10pt"/>
    </style:style>
    <style:style style:name="T136_25" style:family="text">
      <style:text-properties fo:font-size="10pt" style:font-size-asian="10pt"/>
    </style:style>
    <style:style style:name="P137" style:family="paragraph" style:parent-style-name="Body_20_Text">
      <style:paragraph-properties fo:margin-top="0.002cm"/>
    </style:style>
    <style:style style:name="P138" style:family="paragraph" style:parent-style-name="List_20_Paragraph">
      <style:paragraph-properties fo:text-indent="0cm" fo:margin-left="0.499cm" fo:margin-right="0.933cm">
        <style:tab-stops>
          <style:tab-stop style:type="left" style:leader-style="none" style:position="0.388cm"/>
        </style:tab-stops>
      </style:paragraph-properties>
      <style:text-properties fo:font-size="10pt" style:font-size-asian="10pt"/>
    </style:style>
    <style:style style:name="T138_1" style:family="text">
      <style:text-properties fo:font-size="10pt" style:font-size-asian="10pt"/>
    </style:style>
    <style:style style:name="T138_2" style:family="text">
      <style:text-properties fo:letter-spacing="-0.005cm" fo:font-size="10pt" style:font-size-asian="10pt"/>
    </style:style>
    <style:style style:name="T138_3" style:family="text">
      <style:text-properties fo:font-size="10pt" style:font-size-asian="10pt"/>
    </style:style>
    <style:style style:name="T138_4" style:family="text">
      <style:text-properties fo:letter-spacing="-0.005cm" fo:font-size="10pt" style:font-size-asian="10pt"/>
    </style:style>
    <style:style style:name="T138_5" style:family="text">
      <style:text-properties fo:font-size="10pt" style:font-size-asian="10pt"/>
    </style:style>
    <style:style style:name="T138_6" style:family="text">
      <style:text-properties fo:letter-spacing="-0.009cm" fo:font-size="10pt" style:font-size-asian="10pt"/>
    </style:style>
    <style:style style:name="T138_7" style:family="text">
      <style:text-properties fo:font-size="10pt" style:font-size-asian="10pt"/>
    </style:style>
    <style:style style:name="T138_8" style:family="text">
      <style:text-properties fo:letter-spacing="-0.007cm" fo:font-size="10pt" style:font-size-asian="10pt"/>
    </style:style>
    <style:style style:name="T138_9" style:family="text">
      <style:text-properties fo:font-size="10pt" style:font-size-asian="10pt"/>
    </style:style>
    <style:style style:name="T138_10" style:family="text">
      <style:text-properties fo:letter-spacing="-0.009cm" fo:font-size="10pt" style:font-size-asian="10pt"/>
    </style:style>
    <style:style style:name="T138_11" style:family="text">
      <style:text-properties fo:font-size="10pt" style:font-size-asian="10pt"/>
    </style:style>
    <style:style style:name="T138_12" style:family="text">
      <style:text-properties fo:letter-spacing="-0.009cm" fo:font-size="10pt" style:font-size-asian="10pt"/>
    </style:style>
    <style:style style:name="T138_13" style:family="text">
      <style:text-properties fo:font-size="10pt" style:font-size-asian="10pt"/>
    </style:style>
    <style:style style:name="T138_14" style:family="text">
      <style:text-properties fo:letter-spacing="-0.005cm" fo:font-size="10pt" style:font-size-asian="10pt"/>
    </style:style>
    <style:style style:name="T138_15" style:family="text">
      <style:text-properties fo:font-size="10pt" style:font-size-asian="10pt"/>
    </style:style>
    <style:style style:name="T138_16" style:family="text">
      <style:text-properties fo:letter-spacing="-0.009cm" fo:font-size="10pt" style:font-size-asian="10pt"/>
    </style:style>
    <style:style style:name="T138_17" style:family="text">
      <style:text-properties fo:font-size="10pt" style:font-size-asian="10pt"/>
    </style:style>
    <style:style style:name="T138_18" style:family="text">
      <style:text-properties fo:letter-spacing="-0.007cm" fo:font-size="10pt" style:font-size-asian="10pt"/>
    </style:style>
    <style:style style:name="T138_19" style:family="text">
      <style:text-properties fo:font-size="10pt" style:font-size-asian="10pt"/>
    </style:style>
    <style:style style:name="T138_20" style:family="text">
      <style:text-properties fo:letter-spacing="-0.009cm" fo:font-size="10pt" style:font-size-asian="10pt"/>
    </style:style>
    <style:style style:name="T138_21" style:family="text">
      <style:text-properties fo:font-size="10pt" style:font-size-asian="10pt"/>
    </style:style>
    <style:style style:name="T138_22" style:family="text">
      <style:text-properties fo:letter-spacing="-0.005cm" fo:font-size="10pt" style:font-size-asian="10pt"/>
    </style:style>
    <style:style style:name="T138_23" style:family="text">
      <style:text-properties fo:font-size="10pt" style:font-size-asian="10pt"/>
    </style:style>
    <style:style style:name="T138_24" style:family="text">
      <style:text-properties fo:letter-spacing="-0.005cm" fo:font-size="10pt" style:font-size-asian="10pt"/>
    </style:style>
    <style:style style:name="T138_25" style:family="text">
      <style:text-properties fo:font-size="10pt" style:font-size-asian="10pt"/>
    </style:style>
    <style:style style:name="T138_26" style:family="text">
      <style:text-properties fo:letter-spacing="-0.005cm" fo:font-size="10pt" style:font-size-asian="10pt"/>
    </style:style>
    <style:style style:name="T138_27" style:family="text">
      <style:text-properties fo:font-size="10pt" style:font-size-asian="10pt"/>
    </style:style>
    <style:style style:name="T138_28" style:family="text">
      <style:text-properties fo:letter-spacing="-0.009cm" fo:font-size="10pt" style:font-size-asian="10pt"/>
    </style:style>
    <style:style style:name="T138_29" style:family="text">
      <style:text-properties fo:font-size="10pt" style:font-size-asian="10pt"/>
    </style:style>
    <style:style style:name="P139" style:family="paragraph" style:parent-style-name="Body_20_Text"/>
    <style:style style:name="P140" style:family="paragraph" style:parent-style-name="List_20_Paragraph">
      <style:paragraph-properties fo:text-indent="0cm" fo:margin-left="0.499cm" fo:margin-right="0.834cm">
        <style:tab-stops>
          <style:tab-stop style:type="left" style:leader-style="none" style:position="0.388cm"/>
        </style:tab-stops>
      </style:paragraph-properties>
      <style:text-properties fo:font-size="10pt" style:font-size-asian="10pt"/>
    </style:style>
    <style:style style:name="T140_1" style:family="text">
      <style:text-properties fo:font-size="10pt" style:font-size-asian="10pt"/>
    </style:style>
    <style:style style:name="T140_2" style:family="text">
      <style:text-properties fo:letter-spacing="-0.007cm" fo:font-size="10pt" style:font-size-asian="10pt"/>
    </style:style>
    <style:style style:name="T140_3" style:family="text">
      <style:text-properties fo:font-size="10pt" style:font-size-asian="10pt"/>
    </style:style>
    <style:style style:name="T140_4" style:family="text">
      <style:text-properties fo:letter-spacing="-0.007cm" fo:font-size="10pt" style:font-size-asian="10pt"/>
    </style:style>
    <style:style style:name="T140_5" style:family="text">
      <style:text-properties fo:font-size="10pt" style:font-size-asian="10pt"/>
    </style:style>
    <style:style style:name="T140_6" style:family="text">
      <style:text-properties fo:letter-spacing="-0.005cm" fo:font-size="10pt" style:font-size-asian="10pt"/>
    </style:style>
    <style:style style:name="T140_7" style:family="text">
      <style:text-properties fo:font-size="10pt" style:font-size-asian="10pt"/>
    </style:style>
    <style:style style:name="T140_8" style:family="text">
      <style:text-properties fo:letter-spacing="-0.009cm" fo:font-size="10pt" style:font-size-asian="10pt"/>
    </style:style>
    <style:style style:name="T140_9" style:family="text">
      <style:text-properties fo:font-size="10pt" style:font-size-asian="10pt"/>
    </style:style>
    <style:style style:name="T140_10" style:family="text">
      <style:text-properties fo:letter-spacing="-0.007cm" fo:font-size="10pt" style:font-size-asian="10pt"/>
    </style:style>
    <style:style style:name="T140_11" style:family="text">
      <style:text-properties fo:font-size="10pt" style:font-size-asian="10pt"/>
    </style:style>
    <style:style style:name="T140_12" style:family="text">
      <style:text-properties fo:letter-spacing="-0.009cm" fo:font-size="10pt" style:font-size-asian="10pt"/>
    </style:style>
    <style:style style:name="T140_13" style:family="text">
      <style:text-properties fo:font-size="10pt" style:font-size-asian="10pt"/>
    </style:style>
    <style:style style:name="T140_14" style:family="text">
      <style:text-properties fo:letter-spacing="-0.007cm" fo:font-size="10pt" style:font-size-asian="10pt"/>
    </style:style>
    <style:style style:name="T140_15" style:family="text">
      <style:text-properties fo:font-size="10pt" style:font-size-asian="10pt"/>
    </style:style>
    <style:style style:name="T140_16" style:family="text">
      <style:text-properties fo:letter-spacing="-0.009cm" fo:font-size="10pt" style:font-size-asian="10pt"/>
    </style:style>
    <style:style style:name="T140_17" style:family="text">
      <style:text-properties fo:font-size="10pt" style:font-size-asian="10pt"/>
    </style:style>
    <style:style style:name="T140_18" style:family="text">
      <style:text-properties fo:letter-spacing="-0.007cm" fo:font-size="10pt" style:font-size-asian="10pt"/>
    </style:style>
    <style:style style:name="T140_19" style:family="text">
      <style:text-properties fo:font-size="10pt" style:font-size-asian="10pt"/>
    </style:style>
    <style:style style:name="T140_20" style:family="text">
      <style:text-properties fo:letter-spacing="-0.009cm" fo:font-size="10pt" style:font-size-asian="10pt"/>
    </style:style>
    <style:style style:name="T140_21" style:family="text">
      <style:text-properties fo:font-size="10pt" style:font-size-asian="10pt"/>
    </style:style>
    <style:style style:name="T140_22" style:family="text">
      <style:text-properties fo:letter-spacing="-0.004cm" fo:font-size="10pt" style:font-size-asian="10pt"/>
    </style:style>
    <style:style style:name="T140_23" style:family="text">
      <style:text-properties fo:font-size="10pt" style:font-size-asian="10pt"/>
    </style:style>
    <style:style style:name="T140_24" style:family="text">
      <style:text-properties fo:letter-spacing="-0.009cm" fo:font-size="10pt" style:font-size-asian="10pt"/>
    </style:style>
    <style:style style:name="T140_25" style:family="text">
      <style:text-properties fo:font-size="10pt" style:font-size-asian="10pt"/>
    </style:style>
    <style:style style:name="T140_26" style:family="text">
      <style:text-properties fo:letter-spacing="-0.005cm" fo:font-size="10pt" style:font-size-asian="10pt"/>
    </style:style>
    <style:style style:name="T140_27" style:family="text">
      <style:text-properties fo:font-size="10pt" style:font-size-asian="10pt"/>
    </style:style>
    <style:style style:name="T140_28" style:family="text">
      <style:text-properties fo:letter-spacing="-0.011cm" fo:font-size="10pt" style:font-size-asian="10pt"/>
    </style:style>
    <style:style style:name="T140_29" style:family="text">
      <style:text-properties fo:font-size="10pt" style:font-size-asian="10pt"/>
    </style:style>
    <style:style style:name="S7" style:family="section" style:master-page-name="MasterPage6">
      <style:section-properties text:dont-balance-text-columns="false">
        <style:columns fo:column-count="0" fo:column-gap="1.27cm"/>
      </style:section-properties>
    </style:style>
    <style:style style:name="P141" style:family="paragraph" style:parent-style-name="Body_20_Text" style:master-page-name="MasterPage6">
      <style:paragraph-properties fo:margin-top="0.146cm" fo:margin-left="0.499cm" fo:margin-right="0.573cm"/>
    </style:style>
    <style:style style:name="T141_1" style:family="text"/>
    <style:style style:name="T141_2" style:family="text">
      <style:text-properties fo:letter-spacing="-0.007cm"/>
    </style:style>
    <style:style style:name="T141_3" style:family="text"/>
    <style:style style:name="T141_4" style:family="text">
      <style:text-properties fo:letter-spacing="-0.007cm"/>
    </style:style>
    <style:style style:name="T141_5" style:family="text"/>
    <style:style style:name="T141_6" style:family="text">
      <style:text-properties fo:letter-spacing="-0.009cm"/>
    </style:style>
    <style:style style:name="T141_7" style:family="text"/>
    <style:style style:name="T141_8" style:family="text">
      <style:text-properties fo:letter-spacing="-0.004cm"/>
    </style:style>
    <style:style style:name="T141_9" style:family="text"/>
    <style:style style:name="T141_10" style:family="text">
      <style:text-properties fo:letter-spacing="-0.007cm"/>
    </style:style>
    <style:style style:name="T141_11" style:family="text"/>
    <style:style style:name="T141_12" style:family="text">
      <style:text-properties fo:letter-spacing="-0.007cm"/>
    </style:style>
    <style:style style:name="T141_13" style:family="text"/>
    <style:style style:name="T141_14" style:family="text">
      <style:text-properties fo:letter-spacing="-0.007cm"/>
    </style:style>
    <style:style style:name="T141_15" style:family="text"/>
    <style:style style:name="T141_16" style:family="text">
      <style:text-properties fo:letter-spacing="-0.005cm"/>
    </style:style>
    <style:style style:name="T141_17" style:family="text"/>
    <style:style style:name="T141_18" style:family="text">
      <style:text-properties fo:letter-spacing="-0.007cm"/>
    </style:style>
    <style:style style:name="T141_19" style:family="text"/>
    <style:style style:name="T141_20" style:family="text">
      <style:text-properties fo:letter-spacing="-0.007cm"/>
    </style:style>
    <style:style style:name="T141_21" style:family="text"/>
    <style:style style:name="T141_22" style:family="text">
      <style:text-properties fo:letter-spacing="-0.005cm"/>
    </style:style>
    <style:style style:name="T141_23" style:family="text"/>
    <style:style style:name="T141_24" style:family="text">
      <style:text-properties fo:letter-spacing="-0.005cm"/>
    </style:style>
    <style:style style:name="T141_25" style:family="text"/>
    <style:style style:name="T141_26" style:family="text">
      <style:text-properties fo:letter-spacing="-0.005cm"/>
    </style:style>
    <style:style style:name="T141_27" style:family="text"/>
    <style:style style:name="T141_28" style:family="text">
      <style:text-properties fo:letter-spacing="-0.007cm"/>
    </style:style>
    <style:style style:name="T141_29" style:family="text"/>
    <style:style style:name="T141_30" style:family="text">
      <style:text-properties fo:letter-spacing="-0.005cm"/>
    </style:style>
    <style:style style:name="T141_31" style:family="text"/>
    <style:style style:name="T141_32" style:family="text">
      <style:text-properties fo:letter-spacing="-0.007cm"/>
    </style:style>
    <style:style style:name="T141_33" style:family="text"/>
    <style:style style:name="T141_34" style:family="text">
      <style:text-properties fo:letter-spacing="-0.005cm"/>
    </style:style>
    <style:style style:name="T141_35" style:family="text"/>
    <style:style style:name="P142" style:family="paragraph" style:parent-style-name="List_20_Paragraph">
      <style:paragraph-properties fo:text-indent="0cm" fo:margin-top="0.404cm" fo:margin-left="0.499cm" fo:margin-right="0.698cm">
        <style:tab-stops>
          <style:tab-stop style:type="left" style:leader-style="none" style:position="0.388cm"/>
        </style:tab-stops>
      </style:paragraph-properties>
      <style:text-properties fo:font-size="10pt" style:font-size-asian="10pt"/>
    </style:style>
    <style:style style:name="T142_1" style:family="text">
      <style:text-properties fo:font-size="10pt" style:font-size-asian="10pt"/>
    </style:style>
    <style:style style:name="T142_2" style:family="text">
      <style:text-properties fo:font-size="10pt" style:font-size-asian="10pt"/>
    </style:style>
    <style:style style:name="T142_3" style:family="text">
      <style:text-properties fo:font-size="10pt" style:font-size-asian="10pt"/>
    </style:style>
    <style:style style:name="T142_4" style:family="text">
      <style:text-properties fo:font-style="italic" style:font-style-asian="italic" style:font-name="Arial" fo:font-size="10pt" style:font-size-asian="10pt"/>
    </style:style>
    <style:style style:name="T142_5" style:family="text">
      <style:text-properties fo:font-size="10pt" style:font-size-asian="10pt"/>
    </style:style>
    <style:style style:name="T142_6" style:family="text">
      <style:text-properties fo:font-size="10pt" style:font-size-asian="10pt"/>
    </style:style>
    <style:style style:name="T142_7" style:family="text">
      <style:text-properties fo:font-size="10pt" style:font-size-asian="10pt"/>
    </style:style>
    <style:style style:name="T142_8" style:family="text">
      <style:text-properties fo:letter-spacing="-0.004cm" fo:font-size="10pt" style:font-size-asian="10pt"/>
    </style:style>
    <style:style style:name="T142_9" style:family="text">
      <style:text-properties fo:font-size="10pt" style:font-size-asian="10pt"/>
    </style:style>
    <style:style style:name="T142_10" style:family="text">
      <style:text-properties fo:letter-spacing="-0.004cm" fo:font-size="10pt" style:font-size-asian="10pt"/>
    </style:style>
    <style:style style:name="T142_11" style:family="text">
      <style:text-properties fo:font-size="10pt" style:font-size-asian="10pt"/>
    </style:style>
    <style:style style:name="T142_12" style:family="text">
      <style:text-properties fo:letter-spacing="-0.002cm" fo:font-size="10pt" style:font-size-asian="10pt"/>
    </style:style>
    <style:style style:name="T142_13" style:family="text">
      <style:text-properties fo:font-size="10pt" style:font-size-asian="10pt"/>
    </style:style>
    <style:style style:name="T142_14" style:family="text">
      <style:text-properties fo:letter-spacing="-0.002cm" fo:font-size="10pt" style:font-size-asian="10pt"/>
    </style:style>
    <style:style style:name="T142_15" style:family="text">
      <style:text-properties fo:font-size="10pt" style:font-size-asian="10pt"/>
    </style:style>
    <style:style style:name="T142_16" style:family="text">
      <style:text-properties fo:letter-spacing="-0.004cm" fo:font-size="10pt" style:font-size-asian="10pt"/>
    </style:style>
    <style:style style:name="T142_17" style:family="text">
      <style:text-properties fo:font-size="10pt" style:font-size-asian="10pt"/>
    </style:style>
    <style:style style:name="T142_18" style:family="text">
      <style:text-properties fo:letter-spacing="-0.002cm" fo:font-size="10pt" style:font-size-asian="10pt"/>
    </style:style>
    <style:style style:name="T142_19" style:family="text">
      <style:text-properties fo:font-size="10pt" style:font-size-asian="10pt"/>
    </style:style>
    <style:style style:name="T142_20" style:family="text">
      <style:text-properties fo:letter-spacing="-0.004cm" fo:font-size="10pt" style:font-size-asian="10pt"/>
    </style:style>
    <style:style style:name="T142_21" style:family="text">
      <style:text-properties fo:font-size="10pt" style:font-size-asian="10pt"/>
    </style:style>
    <style:style style:name="T142_22" style:family="text">
      <style:text-properties fo:letter-spacing="-0.009cm" fo:font-size="10pt" style:font-size-asian="10pt"/>
    </style:style>
    <style:style style:name="T142_23" style:family="text">
      <style:text-properties fo:font-size="10pt" style:font-size-asian="10pt"/>
    </style:style>
    <style:style style:name="T142_24" style:family="text">
      <style:text-properties fo:letter-spacing="-0.009cm" fo:font-size="10pt" style:font-size-asian="10pt"/>
    </style:style>
    <style:style style:name="T142_25" style:family="text">
      <style:text-properties fo:font-size="10pt" style:font-size-asian="10pt"/>
    </style:style>
    <style:style style:name="T142_26" style:family="text">
      <style:text-properties fo:letter-spacing="-0.009cm" fo:font-size="10pt" style:font-size-asian="10pt"/>
    </style:style>
    <style:style style:name="T142_27" style:family="text">
      <style:text-properties fo:font-size="10pt" style:font-size-asian="10pt"/>
    </style:style>
    <style:style style:name="T142_28" style:family="text">
      <style:text-properties fo:letter-spacing="-0.011cm" fo:font-size="10pt" style:font-size-asian="10pt"/>
    </style:style>
    <style:style style:name="T142_29" style:family="text">
      <style:text-properties fo:font-size="10pt" style:font-size-asian="10pt"/>
    </style:style>
    <style:style style:name="T142_30" style:family="text">
      <style:text-properties fo:letter-spacing="-0.007cm" fo:font-size="10pt" style:font-size-asian="10pt"/>
    </style:style>
    <style:style style:name="T142_31" style:family="text">
      <style:text-properties fo:font-size="10pt" style:font-size-asian="10pt"/>
    </style:style>
    <style:style style:name="T142_32" style:family="text">
      <style:text-properties fo:letter-spacing="-0.009cm" fo:font-size="10pt" style:font-size-asian="10pt"/>
    </style:style>
    <style:style style:name="T142_33" style:family="text">
      <style:text-properties fo:font-size="10pt" style:font-size-asian="10pt"/>
    </style:style>
    <style:style style:name="T142_34" style:family="text">
      <style:text-properties fo:letter-spacing="-0.007cm" fo:font-size="10pt" style:font-size-asian="10pt"/>
    </style:style>
    <style:style style:name="T142_35" style:family="text">
      <style:text-properties fo:font-size="10pt" style:font-size-asian="10pt"/>
    </style:style>
    <style:style style:name="T142_36" style:family="text">
      <style:text-properties fo:letter-spacing="-0.007cm" fo:font-size="10pt" style:font-size-asian="10pt"/>
    </style:style>
    <style:style style:name="T142_37" style:family="text">
      <style:text-properties fo:font-size="10pt" style:font-size-asian="10pt"/>
    </style:style>
    <style:style style:name="T142_38" style:family="text">
      <style:text-properties fo:letter-spacing="-0.007cm" fo:font-size="10pt" style:font-size-asian="10pt"/>
    </style:style>
    <style:style style:name="T142_39" style:family="text">
      <style:text-properties fo:font-size="10pt" style:font-size-asian="10pt"/>
    </style:style>
    <style:style style:name="T142_40" style:family="text">
      <style:text-properties fo:letter-spacing="-0.009cm" fo:font-size="10pt" style:font-size-asian="10pt"/>
    </style:style>
    <style:style style:name="T142_41" style:family="text">
      <style:text-properties fo:font-size="10pt" style:font-size-asian="10pt"/>
    </style:style>
    <style:style style:name="T142_42" style:family="text">
      <style:text-properties fo:letter-spacing="-0.007cm" fo:font-size="10pt" style:font-size-asian="10pt"/>
    </style:style>
    <style:style style:name="T142_43" style:family="text">
      <style:text-properties fo:font-size="10pt" style:font-size-asian="10pt"/>
    </style:style>
    <style:style style:name="T142_44" style:family="text">
      <style:text-properties fo:letter-spacing="-0.009cm" fo:font-size="10pt" style:font-size-asian="10pt"/>
    </style:style>
    <style:style style:name="T142_45" style:family="text">
      <style:text-properties fo:font-size="10pt" style:font-size-asian="10pt"/>
    </style:style>
    <style:style style:name="T142_46" style:family="text">
      <style:text-properties fo:letter-spacing="-0.007cm" fo:font-size="10pt" style:font-size-asian="10pt"/>
    </style:style>
    <style:style style:name="T142_47" style:family="text">
      <style:text-properties fo:font-size="10pt" style:font-size-asian="10pt"/>
    </style:style>
    <style:style style:name="P143" style:family="paragraph" style:parent-style-name="Body_20_Text"/>
    <style:style style:name="P144" style:family="paragraph" style:parent-style-name="List_20_Paragraph">
      <style:paragraph-properties fo:text-indent="0cm" fo:margin-left="0.499cm" fo:margin-right="0.801cm">
        <style:tab-stops>
          <style:tab-stop style:type="left" style:leader-style="none" style:position="0.388cm"/>
        </style:tab-stops>
      </style:paragraph-properties>
      <style:text-properties fo:font-size="10pt" style:font-size-asian="10pt"/>
    </style:style>
    <style:style style:name="T144_1" style:family="text">
      <style:text-properties fo:font-size="10pt" style:font-size-asian="10pt"/>
    </style:style>
    <style:style style:name="T144_2" style:family="text">
      <style:text-properties fo:letter-spacing="-0.005cm" fo:font-size="10pt" style:font-size-asian="10pt"/>
    </style:style>
    <style:style style:name="T144_3" style:family="text">
      <style:text-properties fo:font-size="10pt" style:font-size-asian="10pt"/>
    </style:style>
    <style:style style:name="T144_4" style:family="text">
      <style:text-properties fo:letter-spacing="-0.005cm" fo:font-size="10pt" style:font-size-asian="10pt"/>
    </style:style>
    <style:style style:name="T144_5" style:family="text">
      <style:text-properties fo:font-size="10pt" style:font-size-asian="10pt"/>
    </style:style>
    <style:style style:name="T144_6" style:family="text">
      <style:text-properties fo:letter-spacing="-0.007cm" fo:font-size="10pt" style:font-size-asian="10pt"/>
    </style:style>
    <style:style style:name="T144_7" style:family="text">
      <style:text-properties fo:font-size="10pt" style:font-size-asian="10pt"/>
    </style:style>
    <style:style style:name="T144_8" style:family="text">
      <style:text-properties fo:letter-spacing="-0.005cm" fo:font-size="10pt" style:font-size-asian="10pt"/>
    </style:style>
    <style:style style:name="T144_9" style:family="text">
      <style:text-properties fo:font-size="10pt" style:font-size-asian="10pt"/>
    </style:style>
    <style:style style:name="T144_10" style:family="text">
      <style:text-properties fo:letter-spacing="-0.007cm" fo:font-size="10pt" style:font-size-asian="10pt"/>
    </style:style>
    <style:style style:name="T144_11" style:family="text">
      <style:text-properties fo:font-size="10pt" style:font-size-asian="10pt"/>
    </style:style>
    <style:style style:name="T144_12" style:family="text">
      <style:text-properties fo:letter-spacing="-0.005cm" fo:font-size="10pt" style:font-size-asian="10pt"/>
    </style:style>
    <style:style style:name="T144_13" style:family="text">
      <style:text-properties fo:font-size="10pt" style:font-size-asian="10pt"/>
    </style:style>
    <style:style style:name="T144_14" style:family="text">
      <style:text-properties fo:letter-spacing="-0.005cm" fo:font-size="10pt" style:font-size-asian="10pt"/>
    </style:style>
    <style:style style:name="T144_15" style:family="text">
      <style:text-properties fo:font-size="10pt" style:font-size-asian="10pt"/>
    </style:style>
    <style:style style:name="T144_16" style:family="text">
      <style:text-properties fo:letter-spacing="-0.005cm" fo:font-size="10pt" style:font-size-asian="10pt"/>
    </style:style>
    <style:style style:name="T144_17" style:family="text">
      <style:text-properties fo:font-size="10pt" style:font-size-asian="10pt"/>
    </style:style>
    <style:style style:name="T144_18" style:family="text">
      <style:text-properties fo:letter-spacing="-0.004cm" fo:font-size="10pt" style:font-size-asian="10pt"/>
    </style:style>
    <style:style style:name="T144_19" style:family="text">
      <style:text-properties fo:font-size="10pt" style:font-size-asian="10pt"/>
    </style:style>
    <style:style style:name="T144_20" style:family="text">
      <style:text-properties fo:letter-spacing="-0.005cm" fo:font-size="10pt" style:font-size-asian="10pt"/>
    </style:style>
    <style:style style:name="T144_21" style:family="text">
      <style:text-properties fo:font-size="10pt" style:font-size-asian="10pt"/>
    </style:style>
    <style:style style:name="T144_22" style:family="text">
      <style:text-properties fo:letter-spacing="-0.007cm" fo:font-size="10pt" style:font-size-asian="10pt"/>
    </style:style>
    <style:style style:name="T144_23" style:family="text">
      <style:text-properties fo:font-size="10pt" style:font-size-asian="10pt"/>
    </style:style>
    <style:style style:name="T144_24" style:family="text">
      <style:text-properties fo:letter-spacing="-0.004cm" fo:font-size="10pt" style:font-size-asian="10pt"/>
    </style:style>
    <style:style style:name="T144_25" style:family="text">
      <style:text-properties fo:font-size="10pt" style:font-size-asian="10pt"/>
    </style:style>
    <style:style style:name="T144_26" style:family="text">
      <style:text-properties fo:letter-spacing="-0.007cm" fo:font-size="10pt" style:font-size-asian="10pt"/>
    </style:style>
    <style:style style:name="T144_27" style:family="text">
      <style:text-properties fo:font-size="10pt" style:font-size-asian="10pt"/>
    </style:style>
    <style:style style:name="T144_28" style:family="text">
      <style:text-properties fo:letter-spacing="-0.007cm" fo:font-size="10pt" style:font-size-asian="10pt"/>
    </style:style>
    <style:style style:name="T144_29" style:family="text">
      <style:text-properties fo:font-size="10pt" style:font-size-asian="10pt"/>
    </style:style>
    <style:style style:name="T144_30" style:family="text">
      <style:text-properties fo:letter-spacing="-0.004cm" fo:font-size="10pt" style:font-size-asian="10pt"/>
    </style:style>
    <style:style style:name="T144_31" style:family="text">
      <style:text-properties fo:font-size="10pt" style:font-size-asian="10pt"/>
    </style:style>
    <style:style style:name="T144_32" style:family="text">
      <style:text-properties fo:letter-spacing="-0.009cm" fo:font-size="10pt" style:font-size-asian="10pt"/>
    </style:style>
    <style:style style:name="T144_33" style:family="text">
      <style:text-properties fo:font-size="10pt" style:font-size-asian="10pt"/>
    </style:style>
    <style:style style:name="T144_34" style:family="text">
      <style:text-properties fo:letter-spacing="-0.004cm" fo:font-size="10pt" style:font-size-asian="10pt"/>
    </style:style>
    <style:style style:name="T144_35" style:family="text">
      <style:text-properties fo:font-size="10pt" style:font-size-asian="10pt"/>
    </style:style>
  </office:automatic-styles>
  <office:body>
    <office:text>
      <text:section text:style-name="S1" text:name="S1">
        <text:p text:style-name="P1"><text:span text:style-name="T1_1">APPENDIX</text:span><text:span text:style-name="T1_2"><text:s/></text:span><text:span text:style-name="T1_3">1</text:span></text:p>
        <text:p text:style-name="P2"/>
        <text:p text:style-name="P3"><text:span text:style-name="T3_1">FORM</text:span><text:span text:style-name="T3_2"><text:s/></text:span><text:span text:style-name="T3_3">OF</text:span><text:span text:style-name="T3_4"><text:s/></text:span><text:span text:style-name="T3_5">CONTRIBUTION</text:span><text:span text:style-name="T3_6"><text:s/></text:span><text:span text:style-name="T3_7">ARRANGEMENT</text:span></text:p>
      </text:section>
      <text:section text:style-name="S2" text:name="S2">
        <text:p text:style-name="P4"><text:span text:style-name="T4_1">29/09/2024</text:span></text:p>
        <text:p text:style-name="P5"/>
        <text:p text:style-name="P6"><text:span text:style-name="T6_1">Dear</text:span><text:span text:style-name="T6_2"><text:s/>Peter,</text:span></text:p>
        <text:p text:style-name="P7"/>
        <text:list text:style-name="LS5" xml:id="list0">
          <text:list-item>
            <text:p text:style-name="P8"><text:span text:style-name="T8_1">I<text:s/>am<text:s/>pleased<text:s/>to<text:s/>inform<text:s/>you<text:s/>of<text:s/>the<text:s/>intention<text:s/>of<text:s/>the<text:s/>United<text:s/>Kingdom<text:s/>of<text:s/>Great<text:s/>Britain<text:s/>and<text:s/>Northern</text:span><text:span text:style-name="T8_2"><text:s/></text:span><text:span text:style-name="T8_3">Ireland</text:span><text:span text:style-name="T8_4"><text:s/></text:span><text:span text:style-name="T8_5">(“</text:span><text:span text:style-name="T8_6">the</text:span><text:span text:style-name="T8_7"><text:s/></text:span><text:span text:style-name="T8_8">United</text:span><text:span text:style-name="T8_9"><text:s/></text:span><text:span text:style-name="T8_10">Kingdom</text:span><text:span text:style-name="T8_11">”)</text:span><text:span text:style-name="T8_12"><text:s/></text:span><text:span text:style-name="T8_13">to</text:span><text:span text:style-name="T8_14"><text:s/></text:span><text:span text:style-name="T8_15">make</text:span><text:span text:style-name="T8_16"><text:s/></text:span><text:span text:style-name="T8_17">available</text:span><text:span text:style-name="T8_18"><text:s/></text:span><text:span text:style-name="T8_19">to</text:span><text:span text:style-name="T8_20"><text:s/></text:span><text:span text:style-name="T8_21">the</text:span><text:span text:style-name="T8_22"><text:s/></text:span><text:span text:style-name="T8_23">United</text:span><text:span text:style-name="T8_24"><text:s/></text:span><text:span text:style-name="T8_25">Nations</text:span><text:span text:style-name="T8_26"><text:s/></text:span><text:span text:style-name="T8_27">Children’s<text:s/>Fund<text:s/>(“</text:span><text:span text:style-name="T8_28">UNICEF</text:span><text:span text:style-name="T8_29">”)<text:s/>a<text:s/>contribution<text:s/>as<text:s/>follows<text:s/>below<text:s/>(the<text:s/>“</text:span><text:span text:style-name="T8_30">Contribution</text:span><text:span text:style-name="T8_31">”):</text:span></text:p>
          </text:list-item>
        </text:list>
        <text:p text:style-name="P9"/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row table:style-name="Row1">
            <table:table-cell table:style-name="Cell1">
              <text:p text:style-name="P10"><text:span text:style-name="T10_1">(a)</text:span><text:span text:style-name="T10_2"><text:s/></text:span><text:span text:style-name="T10_3">Programme/Project<text:s/></text:span><text:span text:style-name="T10_4">Name:</text:span></text:p>
            </table:table-cell>
            <table:table-cell table:style-name="Cell2" table:number-columns-spanned="6">
              <text:p text:style-name="P11"><text:span text:style-name="T11_1">Multi</text:span><text:span text:style-name="T11_2"><text:s/></text:span><text:span text:style-name="T11_3">sectoral</text:span><text:span text:style-name="T11_4"><text:s/></text:span><text:span text:style-name="T11_5">health,</text:span><text:span text:style-name="T11_6"><text:s/></text:span><text:span text:style-name="T11_7">nutrition,</text:span><text:span text:style-name="T11_8"><text:s/></text:span><text:span text:style-name="T11_9">WASH</text:span><text:span text:style-name="T11_10"><text:s/></text:span><text:span text:style-name="T11_11">and</text:span><text:span text:style-name="T11_12"><text:s/></text:span><text:span text:style-name="T11_13">children</text:span></text:p>
              <text:p text:style-name="P12"><text:span text:style-name="T12_1">protection</text:span><text:span text:style-name="T12_2"><text:s/></text:span><text:span text:style-name="T12_3">interventions</text:span><text:span text:style-name="T12_4"><text:s/></text:span><text:span text:style-name="T12_5">to</text:span><text:span text:style-name="T12_6"><text:s/></text:span><text:span text:style-name="T12_7">optimize</text:span><text:span text:style-name="T12_8"><text:s/></text:span><text:span text:style-name="T12_9">health</text:span><text:span text:style-name="T12_10"><text:s/></text:span><text:span text:style-name="T12_11">and</text:span><text:span text:style-name="T12_12"><text:s/></text:span><text:span text:style-name="T12_13">nutrition<text:s/>outcomes<text:s/>for<text:s/>mothers<text:s/>and<text:s/>children<text:s/>in<text:s/>Yemen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">
            <table:table-cell table:style-name="Cell3">
              <text:p text:style-name="P13"><text:span text:style-name="T13_1">(b)</text:span><text:span text:style-name="T13_2"><text:s/></text:span><text:span text:style-name="T13_3">Start/End</text:span><text:span text:style-name="T13_4"><text:s/></text:span><text:span text:style-name="T13_5">Dates:</text:span></text:p>
            </table:table-cell>
            <table:table-cell table:style-name="Cell4" table:number-columns-spanned="6">
              <text:p text:style-name="P14"><text:span text:style-name="T14_1">30</text:span><text:span text:style-name="T14_2"><text:s/></text:span><text:span text:style-name="T14_3">September</text:span><text:span text:style-name="T14_4"><text:s/></text:span><text:span text:style-name="T14_5">2024</text:span><text:span text:style-name="T14_6"><text:s/></text:span><text:span text:style-name="T14_7">–</text:span><text:span text:style-name="T14_8"><text:s/></text:span><text:span text:style-name="T14_9">31</text:span><text:span text:style-name="T14_10"><text:s/></text:span><text:span text:style-name="T14_11">March</text:span><text:span text:style-name="T14_12"><text:s/></text:span><text:span text:style-name="T14_13">2025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">
            <table:table-cell table:style-name="Cell5">
              <text:p text:style-name="P15"><text:span text:style-name="T15_1">(c)</text:span><text:span text:style-name="T15_2"><text:s/></text:span><text:span text:style-name="T15_3">UNICEF</text:span></text:p>
              <text:p text:style-name="P16"><text:span text:style-name="T16_1">Programme/Project</text:span><text:span text:style-name="T16_2"><text:s/></text:span><text:span text:style-name="T16_3">No.:</text:span></text:p>
            </table:table-cell>
            <table:table-cell table:style-name="Cell6" table:number-columns-spanned="6">
              <text:p text:style-name="P17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4">
            <table:table-cell table:style-name="Cell7">
              <text:p text:style-name="P18"><text:span text:style-name="T18_1">(d)</text:span><text:span text:style-name="T18_2"><text:s/></text:span><text:span text:style-name="T18_3">FCDO</text:span><text:span text:style-name="T18_4"><text:s/></text:span><text:span text:style-name="T18_5">Programme/Project<text:s/></text:span><text:span text:style-name="T18_6">No.:</text:span></text:p>
            </table:table-cell>
            <table:table-cell table:style-name="Cell8" table:number-columns-spanned="6">
              <text:p text:style-name="P19"><text:span text:style-name="T19_1">301140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5">
            <table:table-cell table:style-name="Cell9">
              <text:p text:style-name="P20"><text:span text:style-name="T20_1">(e)<text:s/>Contribution<text:s/></text:span><text:span text:style-name="T20_2">Currency/Amount:</text:span></text:p>
            </table:table-cell>
            <table:table-cell table:style-name="Cell10" table:number-columns-spanned="6">
              <text:p text:style-name="P21"><text:span text:style-name="T21_1">GBP</text:span><text:span text:style-name="T21_2"><text:s/></text:span><text:span text:style-name="T21_3">1,200,000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6">
            <table:table-cell table:style-name="Cell11">
              <text:p text:style-name="P22"><text:span text:style-name="T22_1">(f)</text:span><text:span text:style-name="T22_2"><text:s/></text:span><text:span text:style-name="T22_3">Recovery</text:span><text:span text:style-name="T22_4"><text:s/></text:span><text:span text:style-name="T22_5">Rate</text:span><text:span text:style-name="T22_6"><text:s/></text:span><text:span text:style-name="T22_7">for</text:span><text:span text:style-name="T22_8"><text:s/></text:span><text:span text:style-name="T22_9">Indirect<text:s/></text:span><text:span text:style-name="T22_10">Costs:</text:span></text:p>
              <text:p text:style-name="P23"><text:span text:style-name="T23_1">(</text:span><text:span text:style-name="T23_2">section</text:span><text:span text:style-name="T23_3"><text:s/>2,<text:s/>para.<text:s/>17(a)<text:s/>of<text:s/>Framework</text:span><text:span text:style-name="T23_4"><text:s/></text:span><text:span text:style-name="T23_5">Arrangement)</text:span></text:p>
            </table:table-cell>
            <table:table-cell table:style-name="Cell12" table:number-columns-spanned="6">
              <text:p text:style-name="P24"><text:span text:style-name="T24_1">8%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7">
            <table:table-cell table:style-name="Cell13" table:number-rows-spanned="3">
              <text:p text:style-name="P25"><text:span text:style-name="T25_1">(g)Contribution</text:span><text:span text:style-name="T25_2"><text:s/></text:span><text:span text:style-name="T25_3">Disbursement<text:s/></text:span><text:span text:style-name="T25_4">Schedule:</text:span></text:p>
              <text:p text:style-name="P26"><text:span text:style-name="T26_1">(</text:span><text:span text:style-name="T26_2">section</text:span><text:span text:style-name="T26_3"><text:s/>2,<text:s/>para.<text:s/>18<text:s/>of<text:s/>Framework</text:span><text:span text:style-name="T26_4"><text:s/></text:span><text:span text:style-name="T26_5">Arrangement)</text:span></text:p>
            </table:table-cell>
            <table:table-cell table:style-name="Cell14" table:number-columns-spanned="6">
              <text:p text:style-name="P27"><text:span text:style-name="T27_1">☒</text:span><text:span text:style-name="T27_2"><text:s/></text:span><text:span text:style-name="T27_3">The</text:span><text:span text:style-name="T27_4"><text:s/></text:span><text:span text:style-name="T27_5">Contribution</text:span><text:span text:style-name="T27_6"><text:s/></text:span><text:span text:style-name="T27_7">will</text:span><text:span text:style-name="T27_8"><text:s/></text:span><text:span text:style-name="T27_9">be</text:span><text:span text:style-name="T27_10"><text:s/></text:span><text:span text:style-name="T27_11">transferred</text:span><text:span text:style-name="T27_12"><text:s/></text:span><text:span text:style-name="T27_13">in</text:span><text:span text:style-name="T27_14"><text:s/></text:span><text:span text:style-name="T27_15">full</text:span></text:p>
              <text:list text:style-name="LS4" xml:id="list1">
                <text:list-item>
                  <text:p text:style-name="P28"><text:span text:style-name="T28_1">The</text:span><text:span text:style-name="T28_2"><text:s/></text:span><text:span text:style-name="T28_3">Contribution</text:span><text:span text:style-name="T28_4"><text:s/></text:span><text:span text:style-name="T28_5">will</text:span><text:span text:style-name="T28_6"><text:s/></text:span><text:span text:style-name="T28_7">be</text:span><text:span text:style-name="T28_8"><text:s/></text:span><text:span text:style-name="T28_9">transferred</text:span><text:span text:style-name="T28_10"><text:s/></text:span><text:span text:style-name="T28_11">in</text:span><text:span text:style-name="T28_12"><text:s/></text:span><text:span text:style-name="T28_13">accordance<text:s/>with<text:s/>the<text:s/>following<text:s/>schedule:</text:span></text:p>
                </text:list-item>
              </text:list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8">
            <table:covered-table-cell table:style-name="Cell15">
              <text:p text:style-name="P29"/>
            </table:covered-table-cell>
            <table:table-cell table:style-name="Cell16" table:number-rows-spanned="2">
              <text:p text:style-name="P30"/>
            </table:table-cell>
            <table:table-cell table:style-name="Cell17">
              <text:p text:style-name="P31"/>
            </table:table-cell>
            <table:table-cell table:style-name="Cell18">
              <text:p text:style-name="P32"><text:span text:style-name="T32_1">Payment<text:s/></text:span><text:span text:style-name="T32_2">due</text:span><text:span text:style-name="T32_3"><text:s/></text:span><text:span text:style-name="T32_4">date</text:span></text:p>
            </table:table-cell>
            <table:table-cell table:style-name="Cell19">
              <text:p text:style-name="P33"><text:span text:style-name="T33_1">GBP</text:span></text:p>
              <text:p text:style-name="P34"><text:span text:style-name="T34_1">Amount</text:span></text:p>
            </table:table-cell>
            <table:table-cell table:style-name="Cell20">
              <text:p text:style-name="P35"><text:span text:style-name="T35_1">Including<text:s/></text:span><text:span text:style-name="T35_2">Levy</text:span><text:span text:style-name="T35_3"><text:s/></text:span><text:span text:style-name="T35_4">1%</text:span></text:p>
            </table:table-cell>
            <table:table-cell table:style-name="Cell21">
              <text:p text:style-name="P36"/>
            </table:table-cell>
          </table:table-row>
          <table:table-row table:style-name="Row9">
            <table:covered-table-cell table:style-name="Cell22">
              <text:p text:style-name="P37"/>
            </table:covered-table-cell>
            <table:covered-table-cell table:style-name="Cell23">
              <text:p text:style-name="P38"/>
            </table:covered-table-cell>
            <table:table-cell table:style-name="Cell24">
              <text:p text:style-name="P39"><text:span text:style-name="T39_1">1.</text:span></text:p>
            </table:table-cell>
            <table:table-cell table:style-name="Cell25">
              <text:p text:style-name="P40"><text:span text:style-name="T40_1">15/10/2024</text:span></text:p>
            </table:table-cell>
            <table:table-cell table:style-name="Cell26">
              <text:p text:style-name="P41"><text:span text:style-name="T41_1">1,200,000</text:span></text:p>
            </table:table-cell>
            <table:table-cell table:style-name="Cell27">
              <text:p text:style-name="P42"/>
            </table:table-cell>
            <table:table-cell table:style-name="Cell28">
              <text:p text:style-name="P43"/>
            </table:table-cell>
          </table:table-row>
          <table:table-row table:style-name="Row10">
            <table:table-cell table:style-name="Cell29">
              <text:p text:style-name="P44"><text:span text:style-name="T44_1">(h)</text:span><text:span text:style-name="T44_2"><text:s/></text:span><text:span text:style-name="T44_3">Electronic</text:span><text:span text:style-name="T44_4"><text:s/></text:span><text:span text:style-name="T44_5">Remittance<text:s/>Advice<text:s/>to<text:s/>be<text:s/>sent<text:s/>to:</text:span></text:p>
              <text:p text:style-name="P45"><text:span text:style-name="T45_1">(</text:span><text:span text:style-name="T45_2">section</text:span><text:span text:style-name="T45_3"><text:s/>2,<text:s/>para.<text:s/>7<text:s/>of<text:s/>Framework</text:span><text:span text:style-name="T45_4"><text:s/></text:span><text:span text:style-name="T45_5">Arrangement)</text:span></text:p>
            </table:table-cell>
            <table:table-cell table:style-name="Cell30" table:number-columns-spanned="6">
              <text:p text:style-name="P46"><text:span text:style-name="T46_1"><text:a xlink:type="simple" xlink:href="mailto:gssccashier@unicef.org"><text:span text:style-name="T46_2">gssccashier@unicef.org</text:span></text:a></text:span><text:span text:style-name="T46_3"><text:s/></text:span><text:span text:style-name="T46_4"><text:a xlink:type="simple" xlink:href="mailto:tnyhq-dfam@unicef.org"><text:span text:style-name="T46_5">tnyhq-dfam@unicef.org</text:span></text:a></text:span><text:span text:style-name="T46_6">;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47"/>
        <text:list text:style-name="LS5" xml:id="list2" text:continue-list="list0">
          <text:list-item>
            <text:p text:style-name="P48"><text:span text:style-name="T48_1">I</text:span><text:span text:style-name="T48_2"><text:s/></text:span><text:span text:style-name="T48_3">propose</text:span><text:span text:style-name="T48_4"><text:s/></text:span><text:span text:style-name="T48_5">that</text:span><text:span text:style-name="T48_6"><text:s/></text:span><text:span text:style-name="T48_7">this</text:span><text:span text:style-name="T48_8"><text:s/></text:span><text:span text:style-name="T48_9">letter</text:span><text:span text:style-name="T48_10"><text:s/></text:span><text:span text:style-name="T48_11">together</text:span><text:span text:style-name="T48_12"><text:s/></text:span><text:span text:style-name="T48_13">with</text:span><text:span text:style-name="T48_14"><text:s/></text:span><text:span text:style-name="T48_15">your</text:span><text:span text:style-name="T48_16"><text:s/></text:span><text:span text:style-name="T48_17">confirmation</text:span><text:span text:style-name="T48_18"><text:s/></text:span><text:span text:style-name="T48_19">by</text:span><text:span text:style-name="T48_20"><text:s/></text:span><text:span text:style-name="T48_21">signature,</text:span><text:span text:style-name="T48_22"><text:s/></text:span><text:span text:style-name="T48_23">below,</text:span><text:span text:style-name="T48_24"><text:s/></text:span><text:span text:style-name="T48_25">that</text:span><text:span text:style-name="T48_26"><text:s/></text:span><text:span text:style-name="T48_27">its</text:span><text:span text:style-name="T48_28"><text:s/></text:span><text:span text:style-name="T48_29">terms<text:s/>are<text:s/>acceptable<text:s/>to<text:s/>UNICEF,<text:s/>shall<text:s/>constitute<text:s/>a<text:s/>Contribution<text:s/>Arrangement<text:s/>between<text:s/>the<text:s/>United</text:span><text:span text:style-name="T48_30"><text:s/></text:span><text:span text:style-name="T48_31">Kingdom</text:span><text:span text:style-name="T48_32"><text:s/></text:span><text:span text:style-name="T48_33">and</text:span><text:span text:style-name="T48_34"><text:s/></text:span><text:span text:style-name="T48_35">UNICEF</text:span><text:span text:style-name="T48_36"><text:s/></text:span><text:span text:style-name="T48_37">(the</text:span><text:span text:style-name="T48_38"><text:s/></text:span><text:span text:style-name="T48_39">“</text:span><text:span text:style-name="T48_40">Participants</text:span><text:span text:style-name="T48_41">”</text:span><text:span text:style-name="T48_42"><text:s/></text:span><text:span text:style-name="T48_43">and</text:span><text:span text:style-name="T48_44"><text:s/></text:span><text:span text:style-name="T48_45">each</text:span><text:span text:style-name="T48_46"><text:s/></text:span><text:span text:style-name="T48_47">separately</text:span><text:span text:style-name="T48_48"><text:s/></text:span><text:span text:style-name="T48_49">a</text:span><text:span text:style-name="T48_50"><text:s/></text:span><text:span text:style-name="T48_51">“</text:span><text:span text:style-name="T48_52">Participant</text:span><text:span text:style-name="T48_53">”)</text:span><text:span text:style-name="T48_54"><text:s/></text:span><text:span text:style-name="T48_55">with<text:s/>respect<text:s/>to<text:s/>the<text:s/>Contribution,<text:s/>which<text:s/>shall<text:s/>enter<text:s/>into<text:s/>force<text:s/>on<text:s/>the<text:s/>date<text:s/>of<text:s/>your<text:s/>confirmation<text:s/>on<text:s/>behalf<text:s/>of<text:s/>UNICEF.</text:span></text:p>
          </text:list-item>
        </text:list>
        <text:p text:style-name="P49"/>
        <text:list text:style-name="LS5" xml:id="list3" text:continue-list="list0">
          <text:list-item>
            <text:p text:style-name="P50"><text:span text:style-name="T50_1">The</text:span><text:span text:style-name="T50_2"><text:s/></text:span><text:span text:style-name="T50_3">Contribution</text:span><text:span text:style-name="T50_4"><text:s/></text:span><text:span text:style-name="T50_5">will</text:span><text:span text:style-name="T50_6"><text:s/></text:span><text:span text:style-name="T50_7">be</text:span><text:span text:style-name="T50_8"><text:s/></text:span><text:span text:style-name="T50_9">used</text:span><text:span text:style-name="T50_10"><text:s/></text:span><text:span text:style-name="T50_11">exclusively</text:span><text:span text:style-name="T50_12"><text:s/></text:span><text:span text:style-name="T50_13">for</text:span><text:span text:style-name="T50_14"><text:s/></text:span><text:span text:style-name="T50_15">the</text:span><text:span text:style-name="T50_16"><text:s/></text:span><text:span text:style-name="T50_17">purposes</text:span><text:span text:style-name="T50_18"><text:s/></text:span><text:span text:style-name="T50_19">of</text:span><text:span text:style-name="T50_20"><text:s/></text:span><text:span text:style-name="T50_21">the</text:span><text:span text:style-name="T50_22"><text:s/></text:span><text:span text:style-name="T50_23">programme</text:span><text:span text:style-name="T50_24"><text:s/></text:span><text:span text:style-name="T50_25">or</text:span><text:span text:style-name="T50_26"><text:s/></text:span><text:span text:style-name="T50_27">project</text:span><text:span text:style-name="T50_28"><text:s/></text:span><text:span text:style-name="T50_29">as<text:s/>indicated<text:s/>in<text:s/>paragraph<text:s/>1(a)<text:s/>above,<text:s/>and<text:s/>as<text:s/>laid<text:s/>out<text:s/>in<text:s/>the<text:s/>relevant<text:s/>project<text:s/>document</text:span><text:span text:style-name="T50_30">.</text:span></text:p>
          </text:list-item>
        </text:list>
        <text:p text:style-name="P51"/>
        <text:list text:style-name="LS5" xml:id="list4" text:continue-list="list0">
          <text:list-item>
            <text:p text:style-name="P52"><text:span text:style-name="T52_1">The<text:s/>Contribution<text:s/>will<text:s/>be<text:s/>disbursed<text:s/>to<text:s/>subject<text:s/>to<text:s/>a<text:s/>disbursement<text:s/>schedule<text:s/>in<text:s/>accordance<text:s/>with</text:span><text:span text:style-name="T52_2"><text:s/></text:span><text:span text:style-name="T52_3">paragraph</text:span><text:span text:style-name="T52_4"><text:s/></text:span><text:span text:style-name="T52_5">1(g)</text:span><text:span text:style-name="T52_6"><text:s/></text:span><text:span text:style-name="T52_7">above.</text:span><text:span text:style-name="T52_8"><text:s/></text:span><text:span text:style-name="T52_9">UNICEF</text:span><text:span text:style-name="T52_10"><text:s/></text:span><text:span text:style-name="T52_11">will</text:span><text:span text:style-name="T52_12"><text:s/></text:span><text:span text:style-name="T52_13">submit</text:span><text:span text:style-name="T52_14"><text:s/></text:span><text:span text:style-name="T52_15">a</text:span><text:span text:style-name="T52_16"><text:s/></text:span><text:span text:style-name="T52_17">payment</text:span><text:span text:style-name="T52_18"><text:s/></text:span><text:span text:style-name="T52_19">request</text:span><text:span text:style-name="T52_20"><text:s/></text:span><text:span text:style-name="T52_21">to</text:span><text:span text:style-name="T52_22"><text:s/></text:span><text:span text:style-name="T52_23">FCDO</text:span><text:span text:style-name="T52_24"><text:s/></text:span><text:span text:style-name="T52_25">for</text:span><text:span text:style-name="T52_26"><text:s/></text:span><text:span text:style-name="T52_27">each</text:span></text:p>
          </text:list-item>
        </text:list>
      </text:section>
      <text:section text:style-name="S3" text:name="S3">
        <text:p text:style-name="P53"><text:span text:style-name="T53_1">scheduled<text:s/>disbursement.<text:s/>Each<text:s/>payment<text:s/>request<text:s/>submitted<text:s/>in<text:s/>accordance<text:s/>with<text:s/>this<text:s/>paragraph<text:s/>should<text:s/>include<text:s/>the<text:s/>following<text:s/>information:</text:span></text:p>
        <text:list text:style-name="LS5" xml:id="list5" text:continue-list="list0">
          <text:list-item>
            <text:list>
              <text:list-item>
                <text:p text:style-name="P54"><text:span text:style-name="T54_1">All<text:s/>amounts<text:s/>received<text:s/>under<text:s/>previous<text:s/>disbursements<text:s/>in<text:s/>accordance<text:s/>with<text:s/>this<text:s/>Contribution<text:s/>Arrangement<text:s/>(in<text:s/>UK<text:s/>Pounds<text:s/>sterling<text:s/>and<text:s/>the<text:s/>equivalent<text:s/>amounts<text:s/>in<text:s/>US<text:s/></text:span><text:span text:style-name="T54_2">Dollars);</text:span></text:p>
              </text:list-item>
            </text:list>
          </text:list-item>
        </text:list>
        <text:p text:style-name="P55"/>
        <text:list text:style-name="LS5" xml:id="list6" text:continue-list="list0">
          <text:list-item>
            <text:list>
              <text:list-item>
                <text:p text:style-name="P56"><text:span text:style-name="T56_1">Expenditures<text:s/>against<text:s/>previous<text:s/>disbursements<text:s/>and<text:s/></text:span><text:span text:style-name="T56_2">unutilised</text:span><text:span text:style-name="T56_3"><text:s/>amounts<text:s/>remaining,<text:s/>if<text:s/>any<text:s/>(in<text:s/>US<text:s/>Dollars);<text:s/>and</text:span></text:p>
              </text:list-item>
              <text:list-item>
                <text:p text:style-name="P57"><text:span text:style-name="T57_1">The</text:span><text:span text:style-name="T57_2"><text:s/></text:span><text:span text:style-name="T57_3">amount</text:span><text:span text:style-name="T57_4"><text:s/></text:span><text:span text:style-name="T57_5">requested</text:span><text:span text:style-name="T57_6"><text:s/></text:span><text:span text:style-name="T57_7">for</text:span><text:span text:style-name="T57_8"><text:s/></text:span><text:span text:style-name="T57_9">further</text:span><text:span text:style-name="T57_10"><text:s/></text:span><text:span text:style-name="T57_11">disbursement.</text:span></text:p>
              </text:list-item>
            </text:list>
          </text:list-item>
        </text:list>
        <text:p text:style-name="P58"/>
        <text:p text:style-name="P59"><text:span text:style-name="T59_1">In</text:span><text:span text:style-name="T59_2"><text:s/></text:span><text:span text:style-name="T59_3">the</text:span><text:span text:style-name="T59_4"><text:s/></text:span><text:span text:style-name="T59_5">event</text:span><text:span text:style-name="T59_6"><text:s/></text:span><text:span text:style-name="T59_7">that</text:span><text:span text:style-name="T59_8"><text:s/>the</text:span><text:span text:style-name="T59_9"><text:s/></text:span><text:span text:style-name="T59_10">Contribution</text:span><text:span text:style-name="T59_11"><text:s/></text:span><text:span text:style-name="T59_12">will</text:span><text:span text:style-name="T59_13"><text:s/></text:span><text:span text:style-name="T59_14">be</text:span><text:span text:style-name="T59_15"><text:s/></text:span><text:span text:style-name="T59_16">disbursed<text:s/>subject</text:span><text:span text:style-name="T59_17"><text:s/></text:span><text:span text:style-name="T59_18">to</text:span><text:span text:style-name="T59_19"><text:s/></text:span><text:span text:style-name="T59_20">a</text:span><text:span text:style-name="T59_21"><text:s/></text:span><text:span text:style-name="T59_22">disbursement</text:span><text:span text:style-name="T59_23"><text:s/></text:span><text:span text:style-name="T59_24">schedule</text:span><text:span text:style-name="T59_25"><text:s/></text:span><text:span text:style-name="T59_26">in<text:s/>accordance</text:span><text:span text:style-name="T59_27"><text:s/></text:span><text:span text:style-name="T59_28">with</text:span><text:span text:style-name="T59_29"><text:s/></text:span><text:span text:style-name="T59_30">paragraph</text:span><text:span text:style-name="T59_31"><text:s/></text:span><text:span text:style-name="T59_32">1(g)</text:span><text:span text:style-name="T59_33"><text:s/></text:span><text:span text:style-name="T59_34">above,</text:span><text:span text:style-name="T59_35"><text:s/></text:span><text:span text:style-name="T59_36">that</text:span><text:span text:style-name="T59_37"><text:s/></text:span><text:span text:style-name="T59_38">schedule</text:span><text:span text:style-name="T59_39"><text:s/></text:span><text:span text:style-name="T59_40">may</text:span><text:span text:style-name="T59_41"><text:s/></text:span><text:span text:style-name="T59_42">be</text:span><text:span text:style-name="T59_43"><text:s/></text:span><text:span text:style-name="T59_44">amended</text:span><text:span text:style-name="T59_45"><text:s/></text:span><text:span text:style-name="T59_46">by</text:span><text:span text:style-name="T59_47"><text:s/></text:span><text:span text:style-name="T59_48">mutual</text:span><text:span text:style-name="T59_49"><text:s/></text:span><text:span text:style-name="T59_50">consent<text:s/>of<text:s/>FCDO<text:s/>and<text:s/>UNICEF.</text:span></text:p>
        <text:p text:style-name="P60"/>
        <text:list text:style-name="LS5" xml:id="list8" text:continue-list="list0">
          <text:list-item>
            <text:p text:style-name="P61"><text:span text:style-name="T61_1">This</text:span><text:span text:style-name="T61_2"><text:s/></text:span><text:span text:style-name="T61_3">Contribution</text:span><text:span text:style-name="T61_4"><text:s/></text:span><text:span text:style-name="T61_5">Arrangement</text:span><text:span text:style-name="T61_6"><text:s/></text:span><text:span text:style-name="T61_7">shall</text:span><text:span text:style-name="T61_8"><text:s/></text:span><text:span text:style-name="T61_9">be</text:span><text:span text:style-name="T61_10"><text:s/></text:span><text:span text:style-name="T61_11">an</text:span><text:span text:style-name="T61_12"><text:s/></text:span><text:span text:style-name="T61_13">arrangement</text:span><text:span text:style-name="T61_14"><text:s/></text:span><text:span text:style-name="T61_15">supplementary</text:span><text:span text:style-name="T61_16"><text:s/></text:span><text:span text:style-name="T61_17">to</text:span><text:span text:style-name="T61_18"><text:s/></text:span><text:span text:style-name="T61_19">the</text:span><text:span text:style-name="T61_20"><text:s/></text:span><text:span text:style-name="T61_21">Framework<text:s/>Arrangement<text:s/>concluded<text:s/>between<text:s/>the<text:s/>Participants.<text:s/>The<text:s/>terms<text:s/>of<text:s/>the<text:s/>Framework<text:s/>Arrangement<text:s/>will<text:s/>apply<text:s/>except<text:s/>as<text:s/>otherwise<text:s/>provided<text:s/>herein/in<text:s/>this<text:s/>Contribution<text:s/></text:span><text:span text:style-name="T61_22">Arrangement.</text:span></text:p>
          </text:list-item>
        </text:list>
        <text:p text:style-name="P62"/>
        <text:list text:style-name="LS5" xml:id="list9" text:continue-list="list0">
          <text:list-item>
            <text:p text:style-name="P63"><text:span text:style-name="T63_1">It<text:s/>is<text:s/>expected<text:s/>that<text:s/>the<text:s/>Contribution<text:s/>will<text:s/>be<text:s/>fully<text:s/></text:span><text:span text:style-name="T63_2">utilised</text:span><text:span text:style-name="T63_3"><text:s/>by<text:s/>the<text:s/>End<text:s/>Date<text:s/>as<text:s/>stipulated<text:s/>in<text:s/>paragraph<text:s/>1(b)<text:s/>of<text:s/>this<text:s/>Contribution<text:s/>Arrangement<text:s/>or<text:s/>as<text:s/>soon<text:s/>as<text:s/>practically<text:s/>possible<text:s/>after<text:s/>this<text:s/>date.<text:s/>Commitments<text:s/></text:span><text:span text:style-name="T63_4">entered<text:s/>into</text:span><text:span text:style-name="T63_5"><text:s/>by<text:s/>UNICEF<text:s/>after<text:s/>the<text:s/>End<text:s/>Date<text:s/>will<text:s/>require<text:s/>the<text:s/>prior<text:s/>agreement<text:s/>of<text:s/></text:span><text:span text:style-name="T63_6">FCDO,</text:span><text:span text:style-name="T63_7"><text:s/>to<text:s/>be<text:s/>obtained<text:s/>in<text:s/>accordance<text:s/>with<text:s/>paragraph<text:s/>7,<text:s/>below.</text:span></text:p>
          </text:list-item>
        </text:list>
        <text:p text:style-name="P64"/>
        <text:list text:style-name="LS5" xml:id="list10" text:continue-list="list0">
          <text:list-item>
            <text:p text:style-name="P65"><text:span text:style-name="T65_1">This<text:s/>Contribution<text:s/>Arrangement<text:s/>may<text:s/>be<text:s/>modified<text:s/>by<text:s/>written<text:s/>agreement<text:s/>between<text:s/>the<text:s/></text:span><text:span text:style-name="T65_2">Participants.</text:span></text:p>
          </text:list-item>
          <text:list-item>
            <text:p text:style-name="P66"><text:span text:style-name="T66_1">This<text:s/>Contribution<text:s/>Arrangement<text:s/>may<text:s/>be<text:s/>terminated<text:s/>by<text:s/>either<text:s/>Participant<text:s/>upon<text:s/>giving<text:s/>not<text:s/>less<text:s/>than<text:s/>three<text:s/>(3)<text:s/></text:span><text:span text:style-name="T66_2">months</text:span><text:span text:style-name="T66_3"><text:s/>written<text:s/>notice<text:s/>to<text:s/>the<text:s/>other<text:s/>Participant.<text:s/>Upon<text:s/>receipt<text:s/>by<text:s/>one<text:s/>Participant<text:s/>of<text:s/>the<text:s/>other<text:s/>Participant’s<text:s/>written<text:s/>notice<text:s/>of<text:s/>termination<text:s/>of<text:s/>this<text:s/>Contribution<text:s/>Arrangement,<text:s/>the<text:s/>Participants<text:s/>will<text:s/>take<text:s/>all<text:s/>reasonable<text:s/>and<text:s/>necessary<text:s/>measures<text:s/>to<text:s/>conclude</text:span><text:span text:style-name="T66_4"><text:s/></text:span><text:span text:style-name="T66_5">the</text:span><text:span text:style-name="T66_6"><text:s/></text:span><text:span text:style-name="T66_7">implementation</text:span><text:span text:style-name="T66_8"><text:s/></text:span><text:span text:style-name="T66_9">of</text:span><text:span text:style-name="T66_10"><text:s/></text:span><text:span text:style-name="T66_11">the</text:span><text:span text:style-name="T66_12"><text:s/></text:span><text:span text:style-name="T66_13">Programme</text:span><text:span text:style-name="T66_14"><text:s/></text:span><text:span text:style-name="T66_15">or</text:span><text:span text:style-name="T66_16"><text:s/></text:span><text:span text:style-name="T66_17">Project</text:span><text:span text:style-name="T66_18"><text:s/></text:span><text:span text:style-name="T66_19">and</text:span><text:span text:style-name="T66_20"><text:s/></text:span><text:span text:style-name="T66_21">complete</text:span><text:span text:style-name="T66_22"><text:s/></text:span><text:span text:style-name="T66_23">their</text:span><text:span text:style-name="T66_24"><text:s/></text:span><text:span text:style-name="T66_25">activities</text:span><text:span text:style-name="T66_26"><text:s/></text:span><text:span text:style-name="T66_27">in<text:s/>an<text:s/>orderly<text:s/>manner.<text:s/>In<text:s/>accordance<text:s/>with<text:s/>the<text:s/>foregoing,<text:s/>UNICEF<text:s/>may<text:s/>apply<text:s/>any<text:s/>unutilized<text:s/>portion<text:s/>of<text:s/>the<text:s/>Contribution<text:s/>to<text:s/>permit<text:s/>the<text:s/>orderly<text:s/>conclusion<text:s/>of<text:s/>the<text:s/>Programme<text:s/>or<text:s/>Project,<text:s/>including</text:span><text:span text:style-name="T66_28"><text:s/></text:span><text:span text:style-name="T66_29">the</text:span><text:span text:style-name="T66_30"><text:s/></text:span><text:span text:style-name="T66_31">completion</text:span><text:span text:style-name="T66_32"><text:s/></text:span><text:span text:style-name="T66_33">of</text:span><text:span text:style-name="T66_34"><text:s/></text:span><text:span text:style-name="T66_35">final</text:span><text:span text:style-name="T66_36"><text:s/></text:span><text:span text:style-name="T66_37">reports,</text:span><text:span text:style-name="T66_38"><text:s/></text:span><text:span text:style-name="T66_39">the</text:span><text:span text:style-name="T66_40"><text:s/></text:span><text:span text:style-name="T66_41">withdrawal</text:span><text:span text:style-name="T66_42"><text:s/></text:span><text:span text:style-name="T66_43">of</text:span><text:span text:style-name="T66_44"><text:s/></text:span><text:span text:style-name="T66_45">personnel,</text:span><text:span text:style-name="T66_46"><text:s/></text:span><text:span text:style-name="T66_47">funds</text:span><text:span text:style-name="T66_48"><text:s/></text:span><text:span text:style-name="T66_49">and</text:span><text:span text:style-name="T66_50"><text:s/></text:span><text:span text:style-name="T66_51">property,<text:s/>the<text:s/>settlement<text:s/>of<text:s/>accounts<text:s/>between<text:s/>the<text:s/>Participants,<text:s/>and<text:s/>the<text:s/>settlement<text:s/>of<text:s/>contractual<text:s/>commitments<text:s/>or<text:s/>liabilities<text:s/>relating<text:s/>to<text:s/>or<text:s/>in<text:s/>connection<text:s/>with<text:s/>the<text:s/>Programme<text:s/>or<text:s/>Project,<text:s/>including<text:s/>in<text:s/>respect<text:s/>of<text:s/>any<text:s/>implementing<text:s/>partners,<text:s/>contractors,<text:s/>subcontractors,<text:s/>consultants<text:s/>or<text:s/>suppliers.</text:span></text:p>
          </text:list-item>
          <text:list-item>
            <text:p text:style-name="P67"><text:span text:style-name="T67_1">The</text:span><text:span text:style-name="T67_2"><text:s/></text:span><text:span text:style-name="T67_3">provision</text:span><text:span text:style-name="T67_4"><text:s/></text:span><text:span text:style-name="T67_5">regarding</text:span><text:span text:style-name="T67_6"><text:s/></text:span><text:span text:style-name="T67_7">Safeguarding</text:span><text:span text:style-name="T67_8"><text:s/></text:span><text:span text:style-name="T67_9">for</text:span><text:span text:style-name="T67_10"><text:s/></text:span><text:span text:style-name="T67_11">the</text:span><text:span text:style-name="T67_12"><text:s/></text:span><text:span text:style-name="T67_13">prevention</text:span><text:span text:style-name="T67_14"><text:s/></text:span><text:span text:style-name="T67_15">of</text:span><text:span text:style-name="T67_16"><text:s/></text:span><text:span text:style-name="T67_17">sexual</text:span><text:span text:style-name="T67_18"><text:s/></text:span><text:span text:style-name="T67_19">exploitation</text:span><text:span text:style-name="T67_20"><text:s/></text:span><text:span text:style-name="T67_21">and</text:span><text:span text:style-name="T67_22"><text:s/></text:span><text:span text:style-name="T67_23">abuse<text:s/>and<text:s/>harassment<text:s/>are<text:s/>stipulated<text:s/>in<text:s/>the<text:s/>attached<text:s/>Annex<text:s/>1<text:s/>–<text:s/>Standard<text:s/>PSEA<text:s/>language.</text:span></text:p>
          </text:list-item>
        </text:list>
        <text:p text:style-name="P68"/>
        <text:list text:style-name="LS5" xml:id="list13" text:continue-list="list0">
          <text:list-item>
            <text:p text:style-name="P69"><text:span text:style-name="T69_1">In<text:s/>line<text:s/>with<text:s/>these<text:s/>terms,<text:s/>the<text:s/>UNICEF<text:s/>will<text:s/>promptly<text:s/>report<text:s/>all<text:s/>allegations<text:s/>of<text:s/>SEA<text:s/>credible<text:s/>enough</text:span><text:span text:style-name="T69_2"><text:s/></text:span><text:span text:style-name="T69_3">to</text:span><text:span text:style-name="T69_4"><text:s/></text:span><text:span text:style-name="T69_5">warrant</text:span><text:span text:style-name="T69_6"><text:s/></text:span><text:span text:style-name="T69_7">an</text:span><text:span text:style-name="T69_8"><text:s/></text:span><text:span text:style-name="T69_9">investigation</text:span><text:span text:style-name="T69_10"><text:s/></text:span><text:span text:style-name="T69_11">through</text:span><text:span text:style-name="T69_12"><text:s/></text:span><text:span text:style-name="T69_13">the</text:span><text:span text:style-name="T69_14"><text:s/></text:span><text:span text:style-name="T69_15">Secretary-General’s</text:span><text:span text:style-name="T69_16"><text:s/></text:span><text:span text:style-name="T69_17">reporting</text:span><text:span text:style-name="T69_18"><text:s/></text:span><text:span text:style-name="T69_19">mechanism<text:s/>(the<text:s/>“Report”).<text:s/>When<text:s/>the<text:s/>UNICEF<text:s/>reports<text:s/>an<text:s/>allegation<text:s/>of<text:s/>SEA<text:s/>to,<text:s/>or<text:s/>becomes<text:s/>aware<text:s/>of<text:s/>an<text:s/>allegation<text:s/>reported<text:s/>through<text:s/>the<text:s/>Report<text:s/>that<text:s/>is<text:s/></text:span><text:span text:style-name="T69_20">i</text:span><text:span text:style-name="T69_21">)</text:span><text:span text:style-name="T69_22"><text:s/></text:span><text:span text:style-name="T69_23">directly</text:span><text:span text:style-name="T69_24"><text:s/></text:span><text:span text:style-name="T69_25">related</text:span><text:span text:style-name="T69_26"><text:s/></text:span><text:span text:style-name="T69_27">to<text:s/>the</text:span><text:span text:style-name="T69_28"><text:s/></text:span><text:span text:style-name="T69_29">activities<text:s/>funded<text:s/>by</text:span><text:span text:style-name="T69_30"><text:s/></text:span><text:span text:style-name="T69_31">this</text:span><text:span text:style-name="T69_32"><text:s/></text:span><text:span text:style-name="T69_33">arrangement</text:span><text:span text:style-name="T69_34"><text:s/></text:span><text:span text:style-name="T69_35">or</text:span><text:span text:style-name="T69_36"><text:s/></text:span><text:span text:style-name="T69_37">ii)</text:span><text:span text:style-name="T69_38"><text:s/></text:span><text:span text:style-name="T69_39">would</text:span><text:span text:style-name="T69_40"><text:s/></text:span><text:span text:style-name="T69_41">have</text:span><text:span text:style-name="T69_42"><text:s/></text:span><text:span text:style-name="T69_43">a</text:span><text:span text:style-name="T69_44"><text:s/></text:span><text:span text:style-name="T69_45">significant</text:span><text:span text:style-name="T69_46"><text:s/></text:span><text:span text:style-name="T69_47">impact</text:span><text:span text:style-name="T69_48"><text:s/></text:span><text:span text:style-name="T69_49">on</text:span><text:span text:style-name="T69_50"><text:s/></text:span><text:span text:style-name="T69_51">the</text:span><text:span text:style-name="T69_52"><text:s/></text:span><text:span text:style-name="T69_53">partnership</text:span><text:span text:style-name="T69_54"><text:s/></text:span><text:span text:style-name="T69_55">between</text:span><text:span text:style-name="T69_56"><text:s/></text:span><text:span text:style-name="T69_57">the<text:s/>UNICEF</text:span><text:span text:style-name="T69_58"><text:s text:c="4"/></text:span><text:span text:style-name="T69_59">and</text:span><text:span text:style-name="T69_60"><text:s text:c="2"/></text:span><text:span text:style-name="T69_61">FCDO,</text:span><text:span text:style-name="T69_62"><text:s text:c="2"/></text:span><text:span text:style-name="T69_63">the</text:span><text:span text:style-name="T69_64"><text:s text:c="2"/></text:span><text:span text:style-name="T69_65">UNICEF</text:span><text:span text:style-name="T69_66"><text:s text:c="2"/></text:span><text:span text:style-name="T69_67">will</text:span><text:span text:style-name="T69_68"><text:s text:c="2"/></text:span><text:span text:style-name="T69_69">promptly</text:span><text:span text:style-name="T69_70"><text:s text:c="2"/></text:span><text:span text:style-name="T69_71">notify</text:span><text:span text:style-name="T69_72"><text:s text:c="2"/></text:span><text:span text:style-name="T69_73">FCDO</text:span><text:span text:style-name="T69_74"><text:s text:c="2"/></text:span><text:span text:style-name="T69_75">at</text:span></text:p>
          </text:list-item>
        </text:list>
      </text:section>
      <text:section text:style-name="S4" text:name="S4">
        <text:p text:style-name="P70"><text:span text:style-name="T70_1"><text:a xlink:type="simple" xlink:href="mailto:reportingconcerns@fcdo.gov.uk"><text:span text:style-name="T70_2">reportingconcerns@fcdo.gov.uk</text:span><text:span text:style-name="T70_3">.</text:span></text:a></text:span><text:span text:style-name="T70_4"><text:s/>The<text:s/>UNICEF<text:s/>will<text:s/>report<text:s/>allegations<text:s/>of<text:s/>sexual<text:s/>harassment</text:span><text:span text:style-name="T70_5"><text:s/></text:span><text:span text:style-name="T70_6">measures</text:span><text:span text:style-name="T70_7"><text:s/></text:span><text:span text:style-name="T70_8">taken</text:span><text:span text:style-name="T70_9"><text:s/></text:span><text:span text:style-name="T70_10">through</text:span><text:span text:style-name="T70_11"><text:s/></text:span><text:span text:style-name="T70_12">existing</text:span><text:span text:style-name="T70_13"><text:s/></text:span><text:span text:style-name="T70_14">reporting</text:span><text:span text:style-name="T70_15"><text:s/></text:span><text:span text:style-name="T70_16">mechanisms.</text:span><text:span text:style-name="T70_17"><text:s/></text:span><text:span text:style-name="T70_18">Where</text:span><text:span text:style-name="T70_19"><text:s/></text:span><text:span text:style-name="T70_20">the<text:s/>UNICEF<text:s/>has<text:s/>determined</text:span><text:span text:style-name="T70_21"><text:s/></text:span><text:span text:style-name="T70_22">that</text:span><text:span text:style-name="T70_23"><text:s/></text:span><text:span text:style-name="T70_24">allegations<text:s/>of</text:span><text:span text:style-name="T70_25"><text:s/></text:span><text:span text:style-name="T70_26">sexual</text:span><text:span text:style-name="T70_27"><text:s/></text:span><text:span text:style-name="T70_28">harassment</text:span><text:span text:style-name="T70_29"><text:s/></text:span><text:span text:style-name="T70_30">would<text:s/>have</text:span><text:span text:style-name="T70_31"><text:s/></text:span><text:span text:style-name="T70_32">a</text:span><text:span text:style-name="T70_33"><text:s/></text:span><text:span text:style-name="T70_34">significant<text:s/>impact</text:span><text:span text:style-name="T70_35"><text:s/></text:span><text:span text:style-name="T70_36">on<text:s/>the<text:s/>partnership<text:s/>between<text:s/>the<text:s/>UNICEF<text:s/>and<text:s/>FCDO,<text:s/>the<text:s/>UNICEF<text:s/>will<text:s/>promptly<text:s/>notify<text:s/>FCDO<text:s/>at<text:s/></text:span><text:span text:style-name="T70_37"><text:a xlink:type="simple" xlink:href="mailto:reportingconcerns@fcdo.gov.uk"><text:span text:style-name="T70_38">reportingconcerns@fcdo.gov.uk</text:span><text:span text:style-name="T70_39">.</text:span></text:a></text:span></text:p>
        <text:p text:style-name="P71"/>
        <text:list text:style-name="LS5" xml:id="list14" text:continue-list="list0">
          <text:list-item>
            <text:p text:style-name="P72"><text:span text:style-name="T72_1">Consistent<text:s/>with<text:s/>numerous<text:s/>applicable<text:s/>United<text:s/>Nations<text:s/>Security<text:s/>Council<text:s/>resolutions,<text:s/>including<text:s/>S/RES/1267<text:s/>(1999),<text:s/>S/RES/1373<text:s/>(2001)<text:s/>and<text:s/>related<text:s/>resolutions,<text:s/>the<text:s/>Participants<text:s/>are<text:s/>firmly<text:s/>committed<text:s/>to<text:s/>the<text:s/>international<text:s/>fight<text:s/>against<text:s/>terrorism<text:s/>and<text:s/>the<text:s/>financing</text:span><text:span text:style-name="T72_2"><text:s/></text:span><text:span text:style-name="T72_3">of</text:span><text:span text:style-name="T72_4"><text:s/></text:span><text:span text:style-name="T72_5">terrorism.</text:span><text:span text:style-name="T72_6"><text:s/></text:span><text:span text:style-name="T72_7">It</text:span><text:span text:style-name="T72_8"><text:s/></text:span><text:span text:style-name="T72_9">is</text:span><text:span text:style-name="T72_10"><text:s/></text:span><text:span text:style-name="T72_11">the</text:span><text:span text:style-name="T72_12"><text:s/></text:span><text:span text:style-name="T72_13">policy</text:span><text:span text:style-name="T72_14"><text:s/></text:span><text:span text:style-name="T72_15">of</text:span><text:span text:style-name="T72_16"><text:s/></text:span><text:span text:style-name="T72_17">FCDO</text:span><text:span text:style-name="T72_18"><text:s/></text:span><text:span text:style-name="T72_19">to</text:span><text:span text:style-name="T72_20"><text:s/></text:span><text:span text:style-name="T72_21">seek</text:span><text:span text:style-name="T72_22"><text:s/></text:span><text:span text:style-name="T72_23">to</text:span><text:span text:style-name="T72_24"><text:s/></text:span><text:span text:style-name="T72_25">ensure</text:span><text:span text:style-name="T72_26"><text:s/></text:span><text:span text:style-name="T72_27">that</text:span><text:span text:style-name="T72_28"><text:s/></text:span><text:span text:style-name="T72_29">none</text:span><text:span text:style-name="T72_30"><text:s/></text:span><text:span text:style-name="T72_31">of</text:span><text:span text:style-name="T72_32"><text:s/></text:span><text:span text:style-name="T72_33">its</text:span><text:span text:style-name="T72_34"><text:s/></text:span><text:span text:style-name="T72_35">funds</text:span><text:span text:style-name="T72_36"><text:s/></text:span><text:span text:style-name="T72_37">are<text:s/>used,<text:s/>directly<text:s/>or<text:s/>indirectly,<text:s/>to<text:s/>provide<text:s/>support<text:s/>to<text:s/>individuals<text:s/>or<text:s/>entities<text:s/>associated<text:s/>with<text:s/>terrorism.</text:span><text:span text:style-name="T72_38"><text:s/></text:span><text:span text:style-name="T72_39">UNICEF</text:span><text:span text:style-name="T72_40"><text:s/></text:span><text:span text:style-name="T72_41">undertakes</text:span><text:span text:style-name="T72_42"><text:s/></text:span><text:span text:style-name="T72_43">to</text:span><text:span text:style-name="T72_44"><text:s/></text:span><text:span text:style-name="T72_45">use</text:span><text:span text:style-name="T72_46"><text:s/></text:span><text:span text:style-name="T72_47">all</text:span><text:span text:style-name="T72_48"><text:s/></text:span><text:span text:style-name="T72_49">reasonable</text:span><text:span text:style-name="T72_50"><text:s/></text:span><text:span text:style-name="T72_51">efforts</text:span><text:span text:style-name="T72_52"><text:s/></text:span><text:span text:style-name="T72_53">to</text:span><text:span text:style-name="T72_54"><text:s/></text:span><text:span text:style-name="T72_55">ensure</text:span><text:span text:style-name="T72_56"><text:s/></text:span><text:span text:style-name="T72_57">that</text:span><text:span text:style-name="T72_58"><text:s/></text:span><text:span text:style-name="T72_59">this</text:span><text:span text:style-name="T72_60"><text:s/></text:span><text:span text:style-name="T72_61">Contribution<text:s/>is<text:s/>not<text:s/>made<text:s/>available<text:s/>or</text:span><text:span text:style-name="T72_62"><text:s/></text:span><text:span text:style-name="T72_63">used<text:s/>to<text:s/>provide</text:span><text:span text:style-name="T72_64"><text:s/></text:span><text:span text:style-name="T72_65">support</text:span><text:span text:style-name="T72_66"><text:s/></text:span><text:span text:style-name="T72_67">to<text:s/>individuals<text:s/>or<text:s/>entities<text:s/>associated<text:s/>with<text:s/>terrorism<text:s/>as<text:s/>designated<text:s/>by<text:s/>the<text:s/>United<text:s/>Nations<text:s/>Security<text:s/>Council<text:s/>sanctions<text:s/>regime<text:s/>list.</text:span></text:p>
          </text:list-item>
        </text:list>
        <text:p text:style-name="P73"/>
        <text:p text:style-name="P74"/>
        <text:p text:style-name="P75"/>
        <text:p text:style-name="P76"/>
        <text:p text:style-name="P77"><text:span text:style-name="T77_1">Sincerely,</text:span></text:p>
        <text:p text:style-name="P78"/>
        <text:p text:style-name="P79"/>
        <text:p text:style-name="P80"><draw:custom-shape svg:x="12.678cm" svg:y="2.271cm" svg:width="5.664cm" svg:height="0.053cm" draw:style-name="FR1" draw:z-index="0"><draw:enhanced-geometry draw:type="non-primitive" svg:viewBox="0 0 1000000 1000000" draw:enhanced-path="M 0 0 L 999907 0 N" draw:text-areas="0 0 1000000 1000000"/></draw:custom-shape></text:p>
        <text:p text:style-name="P81"/>
        <text:p text:style-name="P82"><text:span text:style-name="T82_1">[name</text:span><text:span text:style-name="T82_2"><text:s/></text:span><text:span text:style-name="T82_3">and</text:span><text:span text:style-name="T82_4"><text:s/></text:span><text:span text:style-name="T82_5">title</text:span><text:span text:style-name="T82_6"><text:s/></text:span><text:span text:style-name="T82_7">of</text:span><text:span text:style-name="T82_8"><text:s/></text:span><text:span text:style-name="T82_9">representative</text:span><text:span text:style-name="T82_10"><text:s/></text:span><text:span text:style-name="T82_11">of<text:s/>the<text:s/>United<text:s/>Kingdom]</text:span></text:p>
        <text:p text:style-name="P83"/>
        <text:p text:style-name="P84"/>
        <text:p text:style-name="P85"/>
        <text:p text:style-name="P86"><draw:frame svg:x="3.802cm" svg:y="0.558cm" svg:width="9.434cm" svg:height="4.07cm" draw:style-name="FR2" text:anchor-type="char" draw:z-index="2"><draw:text-box><text:p text:style-name="P87"><text:span text:style-name="T87_1">Confirmed</text:span><text:span text:style-name="T87_2"><text:s/></text:span><text:span text:style-name="T87_3">for</text:span><text:span text:style-name="T87_4"><text:s/></text:span><text:span text:style-name="T87_5">and</text:span><text:span text:style-name="T87_6"><text:s/></text:span><text:span text:style-name="T87_7">on</text:span><text:span text:style-name="T87_8"><text:s/></text:span><text:span text:style-name="T87_9">behalf</text:span><text:span text:style-name="T87_10"><text:s/></text:span><text:span text:style-name="T87_11">of</text:span><text:span text:style-name="T87_12"><text:s/></text:span><text:span text:style-name="T87_13">UNICEF</text:span></text:p><text:p text:style-name="P88"/><text:p text:style-name="P89"><text:span text:style-name="T89_1">Name:</text:span><text:span text:style-name="T89_2"><text:s/></text:span><text:span text:style-name="T89_3"><text:s/></text:span><text:span text:style-name="T89_4"><text:tab/></text:span></text:p><text:p text:style-name="P90"><text:span text:style-name="T90_1">Title:<text:s/></text:span><text:span text:style-name="T90_2"><text:s/></text:span><text:span text:style-name="T90_3">_</text:span><text:span text:style-name="T90_4"><text:tab/></text:span><text:span text:style-name="T90_5"><text:s/>Date</text:span><text:span text:style-name="T90_6"><text:tab/></text:span><text:span text:style-name="T90_7"><text:tab/></text:span></text:p></draw:text-box></draw:frame></text:p>
      </text:section>
      <text:section text:style-name="S5" text:name="S5">
        <text:p text:style-name="P91"/>
        <text:p text:style-name="P92"/>
        <text:p text:style-name="P93"/>
        <text:h text:style-name="P94" text:outline-level="1"><text:span text:style-name="T94_1">ANNEX</text:span><text:span text:style-name="T94_2"><text:s/></text:span><text:span text:style-name="T94_3">1:</text:span><text:span text:style-name="T94_4"><text:s/></text:span><text:span text:style-name="T94_5">Tackling</text:span><text:span text:style-name="T94_6"><text:s/></text:span><text:span text:style-name="T94_7">sexual</text:span><text:span text:style-name="T94_8"><text:s/></text:span><text:span text:style-name="T94_9">exploitation</text:span><text:span text:style-name="T94_10"><text:s/></text:span><text:span text:style-name="T94_11">and</text:span><text:span text:style-name="T94_12"><text:s/></text:span><text:span text:style-name="T94_13">abuse</text:span><text:span text:style-name="T94_14"><text:s/></text:span><text:span text:style-name="T94_15">and</text:span><text:span text:style-name="T94_16"><text:s/></text:span><text:span text:style-name="T94_17">sexual</text:span><text:span text:style-name="T94_18"><text:s/>harassment</text:span></text:h>
        <text:p text:style-name="P95"/>
        <text:h text:style-name="P96" text:outline-level="2"><text:span text:style-name="T96_1">ANNEX</text:span><text:span text:style-name="T96_2"><text:s/></text:span><text:span text:style-name="T96_3">1:</text:span><text:span text:style-name="T96_4"><text:s/></text:span><text:span text:style-name="T96_5">Tackling</text:span><text:span text:style-name="T96_6"><text:s/></text:span><text:span text:style-name="T96_7">sexual</text:span><text:span text:style-name="T96_8"><text:s/></text:span><text:span text:style-name="T96_9">exploitation</text:span><text:span text:style-name="T96_10"><text:s/></text:span><text:span text:style-name="T96_11">and</text:span><text:span text:style-name="T96_12"><text:s/></text:span><text:span text:style-name="T96_13">abuse</text:span><text:span text:style-name="T96_14"><text:s/></text:span><text:span text:style-name="T96_15">and</text:span><text:span text:style-name="T96_16"><text:s/></text:span><text:span text:style-name="T96_17">sexual</text:span><text:span text:style-name="T96_18"><text:s/></text:span><text:span text:style-name="T96_19">harassment</text:span></text:h>
        <text:p text:style-name="P97"/>
        <text:p text:style-name="P98"><text:span text:style-name="T98_1">1.a.</text:span><text:span text:style-name="T98_2"><text:s/></text:span><text:span text:style-name="T98_3">Sexual</text:span><text:span text:style-name="T98_4"><text:s/></text:span><text:span text:style-name="T98_5">exploitation</text:span><text:span text:style-name="T98_6"><text:s/></text:span><text:span text:style-name="T98_7">and</text:span><text:span text:style-name="T98_8"><text:s/></text:span><text:span text:style-name="T98_9">abuse</text:span></text:p>
        <text:p text:style-name="P99"><text:span text:style-name="T99_1">FCDO<text:s/>and<text:s/>the<text:s/>Recipient</text:span><text:span text:style-name="T99_2"><text:s/></text:span><text:span text:style-name="T99_3">have</text:span><text:span text:style-name="T99_4"><text:s/></text:span><text:span text:style-name="T99_5">a</text:span><text:span text:style-name="T99_6"><text:s/></text:span><text:span text:style-name="T99_7">zero</text:span><text:span text:style-name="T99_8"><text:s/></text:span><text:span text:style-name="T99_9">tolerance</text:span><text:span text:style-name="T99_10"><text:s/></text:span><text:span text:style-name="T99_11">for</text:span><text:span text:style-name="T99_12"><text:s/></text:span><text:span text:style-name="T99_13">inaction<text:s/>approach</text:span><text:span text:style-name="T99_14"><text:s/></text:span><text:span text:style-name="T99_15">to<text:s/>tackling</text:span><text:span text:style-name="T99_16"><text:s/></text:span><text:span text:style-name="T99_17">sexual<text:s/>exploitation<text:s/>and<text:s/>abuse<text:s/>(“SEA”)</text:span><text:span text:style-name="T99_18"><text:a xlink:type="simple" xlink:href="#_bookmark0"><text:span text:style-name="T99_19">.</text:span><text:span text:style-name="T99_20">1</text:span></text:a></text:span><text:span text:style-name="T99_21"><text:s/></text:span><text:span text:style-name="T99_22">This<text:s/>means<text:s/>the<text:s/>Recipient<text:s/>and<text:s/>its<text:s/>implementing<text:s/>partners<text:s/>will<text:s/>take<text:s/>all<text:s/>reasonable</text:span><text:span text:style-name="T99_23"><text:s/></text:span><text:span text:style-name="T99_24">steps</text:span><text:span text:style-name="T99_25"><text:s/></text:span><text:span text:style-name="T99_26">to</text:span><text:span text:style-name="T99_27"><text:s/></text:span><text:span text:style-name="T99_28">prevent</text:span><text:span text:style-name="T99_29"><text:s/></text:span><text:span text:style-name="T99_30">SEA</text:span><text:span text:style-name="T99_31"><text:s/></text:span><text:span text:style-name="T99_32">by</text:span><text:span text:style-name="T99_33"><text:s/></text:span><text:span text:style-name="T99_34">both</text:span><text:span text:style-name="T99_35"><text:s/></text:span><text:span text:style-name="T99_36">its</text:span><text:span text:style-name="T99_37"><text:s/></text:span><text:span text:style-name="T99_38">employees</text:span><text:span text:style-name="T99_39"><text:s/></text:span><text:span text:style-name="T99_40">and</text:span><text:span text:style-name="T99_41"><text:s/></text:span><text:span text:style-name="T99_42">any</text:span><text:span text:style-name="T99_43"><text:s/></text:span><text:span text:style-name="T99_44">implementing</text:span><text:span text:style-name="T99_45"><text:s/></text:span><text:span text:style-name="T99_46">partner</text:span><text:span text:style-name="T99_47"><text:s/></text:span><text:span text:style-name="T99_48">and</text:span><text:span text:style-name="T99_49"><text:s/></text:span><text:span text:style-name="T99_50">respond<text:s/>appropriately<text:s/>when<text:s/>reports<text:s/>of<text:s/>SEA<text:s/>arise,<text:s/>in<text:s/>accordance<text:s/>with<text:s/>their<text:s/>regulations,<text:s/>rules,<text:s/>policies<text:s/>and<text:s/></text:span><text:span text:style-name="T99_51">procedures.</text:span></text:p>
        <text:p text:style-name="P100"/>
        <text:p text:style-name="P101"/>
        <text:p text:style-name="P102"><text:span text:style-name="T102_1">Unless</text:span><text:span text:style-name="T102_2"><text:s/></text:span><text:span text:style-name="T102_3">inconsistent</text:span><text:span text:style-name="T102_4"><text:s/></text:span><text:span text:style-name="T102_5">with</text:span><text:span text:style-name="T102_6"><text:s/></text:span><text:span text:style-name="T102_7">a</text:span><text:span text:style-name="T102_8"><text:s/></text:span><text:span text:style-name="T102_9">specific</text:span><text:span text:style-name="T102_10"><text:s/></text:span><text:span text:style-name="T102_11">regulation,</text:span><text:span text:style-name="T102_12"><text:s/></text:span><text:span text:style-name="T102_13">rule,</text:span><text:span text:style-name="T102_14"><text:s/></text:span><text:span text:style-name="T102_15">policy</text:span><text:span text:style-name="T102_16"><text:s/></text:span><text:span text:style-name="T102_17">or</text:span><text:span text:style-name="T102_18"><text:s/></text:span><text:span text:style-name="T102_19">procedure</text:span><text:span text:style-name="T102_20"><text:s/></text:span><text:span text:style-name="T102_21">governing</text:span><text:span text:style-name="T102_22"><text:s/></text:span><text:span text:style-name="T102_23">the</text:span><text:span text:style-name="T102_24"><text:s/></text:span><text:span text:style-name="T102_25">Recipient,<text:s/>the<text:s/>Recipient<text:s/>will<text:s/>apply<text:s/>the<text:s/></text:span><text:span text:style-name="T102_26"><text:a xlink:type="simple" xlink:href="https://interagencystandingcommittee.org/inter-agency-standing-committee/iasc-six-core-principles-relating-sexual-exploitation-and-abuse"><text:span text:style-name="T102_27">IASC<text:s/>Six<text:s/>Core<text:s/>Principles<text:s/>Relating<text:s/>to<text:s/>Sexual<text:s/>Exploitation<text:s/>and<text:s/>Abuse</text:span></text:a></text:span><text:span text:style-name="T102_28"><text:s/></text:span><text:span text:style-name="T102_29">and<text:s/>the</text:span><text:span text:style-name="T102_30"><text:s/></text:span><text:span text:style-name="T102_31">following<text:s/>principles<text:s/>and<text:s/>practices<text:s/>when<text:s/>implementing</text:span><text:span text:style-name="T102_32"><text:s/></text:span><text:span text:style-name="T102_33">the<text:s/>activities<text:s/>under<text:s/>this<text:s/>arrangement<text:s/>and<text:s/>provide<text:s/>evidence<text:s/>to<text:s/>demonstrate<text:s/>this<text:s/>where<text:s/>required:</text:span></text:p>
        <text:list text:style-name="LS1" xml:id="list15">
          <text:list-item>
            <text:p text:style-name="P103"><text:span text:style-name="T103_1">Adherence</text:span><text:span text:style-name="T103_2"><text:s/></text:span><text:span text:style-name="T103_3">to</text:span><text:span text:style-name="T103_4"><text:s/></text:span><text:span text:style-name="T103_5">the</text:span><text:span text:style-name="T103_6"><text:s/></text:span><text:span text:style-name="T103_7">IASC-Minimum</text:span><text:span text:style-name="T103_8"><text:s/></text:span><text:span text:style-name="T103_9">Operation</text:span><text:span text:style-name="T103_10"><text:s/></text:span><text:span text:style-name="T103_11">Standards</text:span><text:span text:style-name="T103_12"><text:s/></text:span><text:span text:style-name="T103_13">on</text:span><text:span text:style-name="T103_14"><text:s/></text:span><text:span text:style-name="T103_15">“Protection</text:span><text:span text:style-name="T103_16"><text:s/></text:span><text:span text:style-name="T103_17">from</text:span><text:span text:style-name="T103_18"><text:s/></text:span><text:span text:style-name="T103_19">sexual<text:s/>exploitation<text:s/>and<text:s/>abuse<text:s/>by<text:s/>own<text:s/>personnel”<text:s/>and/or<text:s/>[the]<text:s/>SEA<text:s/>elements<text:s/>of<text:s/>the<text:s/>Core<text:s/>Humanitarian<text:s/>Standard<text:s/>on<text:s/>Quality<text:s/>and<text:s/>Accountability.</text:span></text:p>
          </text:list-item>
          <text:list-item>
            <text:p text:style-name="P104"><text:span text:style-name="T104_1">A</text:span><text:span text:style-name="T104_2"><text:s/></text:span><text:span text:style-name="T104_3">victim/survivor-</text:span><text:span text:style-name="T104_4">centred</text:span><text:span text:style-name="T104_5"><text:s/></text:span><text:span text:style-name="T104_6">approach</text:span><text:span text:style-name="T104_7"><text:a xlink:type="simple" xlink:href="#_bookmark1"><text:span text:style-name="T104_8">2</text:span></text:a></text:span><text:span text:style-name="T104_9"><text:s/></text:span><text:span text:style-name="T104_10">to</text:span><text:span text:style-name="T104_11"><text:s/></text:span><text:span text:style-name="T104_12">SEA</text:span><text:span text:style-name="T104_13"><text:s/></text:span><text:span text:style-name="T104_14">issues;</text:span></text:p>
          </text:list-item>
          <text:list-item>
            <text:p text:style-name="P105"><text:span text:style-name="T105_1">Strong</text:span><text:span text:style-name="T105_2"><text:s/></text:span><text:span text:style-name="T105_3">leadership</text:span><text:span text:style-name="T105_4"><text:s/></text:span><text:span text:style-name="T105_5">and</text:span><text:span text:style-name="T105_6"><text:s/></text:span><text:span text:style-name="T105_7">signaling</text:span><text:span text:style-name="T105_8"><text:s/></text:span><text:span text:style-name="T105_9">on</text:span><text:span text:style-name="T105_10"><text:s/></text:span><text:span text:style-name="T105_11">tackling</text:span><text:span text:style-name="T105_12"><text:s/></text:span><text:span text:style-name="T105_13">SEA;</text:span></text:p>
          </text:list-item>
          <text:list-item>
            <text:p text:style-name="P106"><text:span text:style-name="T106_1">Make</text:span><text:span text:style-name="T106_2"><text:s/></text:span><text:span text:style-name="T106_3">all</text:span><text:span text:style-name="T106_4"><text:s/></text:span><text:span text:style-name="T106_5">reasonable</text:span><text:span text:style-name="T106_6"><text:s/></text:span><text:span text:style-name="T106_7">efforts</text:span><text:span text:style-name="T106_8"><text:s/></text:span><text:span text:style-name="T106_9">to</text:span><text:span text:style-name="T106_10"><text:s/></text:span><text:span text:style-name="T106_11">address</text:span><text:span text:style-name="T106_12"><text:s/></text:span><text:span text:style-name="T106_13">gender</text:span><text:span text:style-name="T106_14"><text:s/></text:span><text:span text:style-name="T106_15">inequality</text:span><text:span text:style-name="T106_16"><text:s/></text:span><text:span text:style-name="T106_17">and</text:span><text:span text:style-name="T106_18"><text:s/></text:span><text:span text:style-name="T106_19">other</text:span><text:span text:style-name="T106_20"><text:s/></text:span><text:span text:style-name="T106_21">power<text:s/></text:span><text:span text:style-name="T106_22">imbalances;</text:span></text:p>
          </text:list-item>
          <text:list-item>
            <text:p text:style-name="P107"><text:span text:style-name="T107_1">Reporting</text:span><text:span text:style-name="T107_2"><text:s/></text:span><text:span text:style-name="T107_3">to</text:span><text:span text:style-name="T107_4"><text:s/></text:span><text:span text:style-name="T107_5">enhance</text:span><text:span text:style-name="T107_6"><text:s/></text:span><text:span text:style-name="T107_7">accountability</text:span><text:span text:style-name="T107_8"><text:s/></text:span><text:span text:style-name="T107_9">and</text:span><text:span text:style-name="T107_10"><text:s/></text:span><text:span text:style-name="T107_11">transparency;</text:span></text:p>
          </text:list-item>
          <text:list-item>
            <text:p text:style-name="P108"><text:span text:style-name="T108_1">Ensure</text:span><text:span text:style-name="T108_2"><text:s/></text:span><text:span text:style-name="T108_3">that</text:span><text:span text:style-name="T108_4"><text:s/></text:span><text:span text:style-name="T108_5">SEA</text:span><text:span text:style-name="T108_6"><text:s/></text:span><text:span text:style-name="T108_7">standards</text:span><text:span text:style-name="T108_8"><text:s/></text:span><text:span text:style-name="T108_9">from</text:span><text:span text:style-name="T108_10"><text:s/></text:span><text:span text:style-name="T108_11">this</text:span><text:span text:style-name="T108_12"><text:s/></text:span><text:span text:style-name="T108_13">arrangement</text:span><text:span text:style-name="T108_14"><text:s/></text:span><text:span text:style-name="T108_15">are<text:s/>reflected</text:span><text:span text:style-name="T108_16"><text:s/></text:span><text:span text:style-name="T108_17">in</text:span><text:span text:style-name="T108_18"><text:s/></text:span><text:span text:style-name="T108_19">funding</text:span><text:span text:style-name="T108_20"><text:s/></text:span><text:span text:style-name="T108_21">templates<text:s/>with<text:s/>implementing<text:s/>partners,<text:s/>[for<text:s/>UN<text:s/>entities:<text:s/>by<text:s/>means<text:s/>such<text:s/>as,<text:s/>but<text:s/>not<text:s/>limited<text:s/>to,<text:s/>adherence<text:s/>to<text:s/>the<text:s/>United<text:s/>Nations<text:s/>Protocol<text:s/>on<text:s/>Allegations<text:s/>of<text:s/>Sexual<text:s/>Exploitation<text:s/>and<text:s/>Abuse<text:s/>Involving<text:s/>Implementing<text:s/>Partners].</text:span></text:p>
          </text:list-item>
        </text:list>
        <text:p text:style-name="P109"/>
        <text:p text:style-name="P110"><text:span text:style-name="T110_1">b.</text:span><text:span text:style-name="T110_2"><text:s/></text:span><text:span text:style-name="T110_3">Sexual</text:span><text:span text:style-name="T110_4"><text:s/></text:span><text:span text:style-name="T110_5">harassment</text:span></text:p>
        <text:p text:style-name="P111"><text:span text:style-name="T111_1">FCDO<text:s/>and<text:s/>the<text:s/>Recipient<text:s/>have<text:s/>a<text:s/>zero<text:s/>tolerance<text:s/>for<text:s/>inaction<text:s/>approach<text:s/>to<text:s/>tackling<text:s/>sexual<text:s/>harassment<text:s/>(“SH”)</text:span><text:span text:style-name="T111_2"><text:a xlink:type="simple" xlink:href="#_bookmark2"><text:span text:style-name="T111_3">.</text:span><text:span text:style-name="T111_4">3</text:span></text:a></text:span><text:span text:style-name="T111_5">This<text:s/>means<text:s/>the<text:s/>Recipient<text:s/>will<text:s/>take<text:s/>all<text:s/>reasonable<text:s/>steps<text:s/>to<text:s/>prevent<text:s/>SH<text:s/>and<text:s/>respond</text:span><text:span text:style-name="T111_6"><text:s/></text:span><text:span text:style-name="T111_7">appropriately</text:span><text:span text:style-name="T111_8"><text:s/></text:span><text:span text:style-name="T111_9">when</text:span><text:span text:style-name="T111_10"><text:s/></text:span><text:span text:style-name="T111_11">reports</text:span><text:span text:style-name="T111_12"><text:s/></text:span><text:span text:style-name="T111_13">of</text:span><text:span text:style-name="T111_14"><text:s/></text:span><text:span text:style-name="T111_15">SH</text:span><text:span text:style-name="T111_16"><text:s/></text:span><text:span text:style-name="T111_17">arise,</text:span><text:span text:style-name="T111_18"><text:s/></text:span><text:span text:style-name="T111_19">in</text:span><text:span text:style-name="T111_20"><text:s/></text:span><text:span text:style-name="T111_21">accordance</text:span><text:span text:style-name="T111_22"><text:s/></text:span><text:span text:style-name="T111_23">with<text:s/>its</text:span><text:span text:style-name="T111_24"><text:s/></text:span><text:span text:style-name="T111_25">regulations,</text:span><text:span text:style-name="T111_26"><text:s/></text:span><text:span text:style-name="T111_27">rules,</text:span><text:span text:style-name="T111_28"><text:s/></text:span><text:span text:style-name="T111_29">policies<text:s/>and<text:s/>procedures.</text:span></text:p>
        <text:p text:style-name="P112"/>
        <text:p text:style-name="P113"/>
        <text:p text:style-name="P114"/>
        <text:p text:style-name="P115"/>
        <text:p text:style-name="P116"><draw:custom-shape svg:x="2.514cm" svg:y="0.467cm" svg:width="5.135cm" svg:height="0.071cm" draw:style-name="FR3" draw:z-index="4"><draw:enhanced-geometry draw:type="non-primitive" svg:viewBox="0 0 1000000 1000000" draw:enhanced-path="M 999814 0 L 0 0 0 0 0 959861 0 959861 999814 959861 999814 959861 999814 0 Z N" draw:text-areas="0 0 1000000 1000000"/></draw:custom-shape></text:p>
        <text:list text:style-name="LS3" xml:id="list21">
          <text:list-item>
            <text:p text:style-name="P117"><text:bookmark-start text:name="_bookmark0"/><text:bookmark-end text:name="_bookmark0"/><text:span text:style-name="T117_1">See</text:span><text:span text:style-name="T117_2"><text:s/></text:span><text:span text:style-name="T117_3">UNSG</text:span><text:span text:style-name="T117_4"><text:s/></text:span><text:span text:style-name="T117_5">Bulletin</text:span><text:span text:style-name="T117_6"><text:s/></text:span><text:span text:style-name="T117_7">ST/SGB/2003/13</text:span><text:span text:style-name="T117_8"><text:s/></text:span><text:span text:style-name="T117_9">for</text:span><text:span text:style-name="T117_10"><text:s/></text:span><text:span text:style-name="T117_11">the<text:s/>definition</text:span><text:span text:style-name="T117_12"><text:s/></text:span><text:span text:style-name="T117_13">of</text:span><text:span text:style-name="T117_14"><text:s/></text:span><text:span text:style-name="T117_15">sexual</text:span><text:span text:style-name="T117_16"><text:s/></text:span><text:span text:style-name="T117_17">exploitation</text:span><text:span text:style-name="T117_18"><text:s/></text:span><text:span text:style-name="T117_19">and</text:span><text:span text:style-name="T117_20"><text:s/>abuse.</text:span></text:p>
          </text:list-item>
          <text:list-item>
            <text:p text:style-name="P118"><text:bookmark-start text:name="_bookmark1"/><text:bookmark-end text:name="_bookmark1"/><text:span text:style-name="T118_1">A</text:span><text:span text:style-name="T118_2"><text:s/></text:span><text:span text:style-name="T118_3">victim/survivor</text:span><text:span text:style-name="T118_4"><text:s/></text:span><text:span text:style-name="T118_5">centered-approach</text:span><text:span text:style-name="T118_6"><text:s/></text:span><text:span text:style-name="T118_7">is</text:span><text:span text:style-name="T118_8"><text:s/></text:span><text:span text:style-name="T118_9">one</text:span><text:span text:style-name="T118_10"><text:s/></text:span><text:span text:style-name="T118_11">for</text:span><text:span text:style-name="T118_12"><text:s/></text:span><text:span text:style-name="T118_13">which</text:span><text:span text:style-name="T118_14"><text:s/></text:span><text:span text:style-name="T118_15">the</text:span><text:span text:style-name="T118_16"><text:s/></text:span><text:span text:style-name="T118_17">victim/survivor’s</text:span><text:span text:style-name="T118_18"><text:s/></text:span><text:span text:style-name="T118_19">dignity,</text:span><text:span text:style-name="T118_20"><text:s/></text:span><text:span text:style-name="T118_21">experiences,</text:span><text:span text:style-name="T118_22"><text:s/></text:span><text:span text:style-name="T118_23">considerations,</text:span><text:span text:style-name="T118_24"><text:s/></text:span><text:span text:style-name="T118_25">needs,</text:span><text:span text:style-name="T118_26"><text:s/></text:span><text:span text:style-name="T118_27">and</text:span><text:span text:style-name="T118_28"><text:s/></text:span><text:span text:style-name="T118_29">resiliencies</text:span><text:span text:style-name="T118_30"><text:s/></text:span><text:span text:style-name="T118_31">are</text:span><text:span text:style-name="T118_32"><text:s/></text:span><text:span text:style-name="T118_33">placed</text:span><text:span text:style-name="T118_34"><text:s/></text:span><text:span text:style-name="T118_35">at</text:span><text:span text:style-name="T118_36"><text:s/></text:span><text:span text:style-name="T118_37">the<text:s/>center</text:span><text:span text:style-name="T118_38"><text:s/></text:span><text:span text:style-name="T118_39">of</text:span><text:span text:style-name="T118_40"><text:s/></text:span><text:span text:style-name="T118_41">the</text:span><text:span text:style-name="T118_42"><text:s/></text:span><text:span text:style-name="T118_43">process,</text:span><text:span text:style-name="T118_44"><text:s/></text:span><text:span text:style-name="T118_45">from</text:span><text:span text:style-name="T118_46"><text:s/></text:span><text:span text:style-name="T118_47">the</text:span><text:span text:style-name="T118_48"><text:s/></text:span><text:span text:style-name="T118_49">initial<text:s/>program</text:span><text:span text:style-name="T118_50"><text:s/></text:span><text:span text:style-name="T118_51">design</text:span><text:span text:style-name="T118_52"><text:s/></text:span><text:span text:style-name="T118_53">to</text:span><text:span text:style-name="T118_54"><text:s/></text:span><text:span text:style-name="T118_55">investigating</text:span><text:span text:style-name="T118_56"><text:s/></text:span><text:span text:style-name="T118_57">and</text:span><text:span text:style-name="T118_58"><text:s/></text:span><text:span text:style-name="T118_59">responding</text:span><text:span text:style-name="T118_60"><text:s/></text:span><text:span text:style-name="T118_61">to</text:span><text:span text:style-name="T118_62"><text:s/></text:span><text:span text:style-name="T118_63">potential</text:span><text:span text:style-name="T118_64"><text:s/></text:span><text:span text:style-name="T118_65">incidents.</text:span><text:span text:style-name="T118_66"><text:s/></text:span><text:span text:style-name="T118_67">Consistent</text:span><text:span text:style-name="T118_68"><text:s/></text:span><text:span text:style-name="T118_69">with</text:span><text:span text:style-name="T118_70"><text:s/></text:span><text:span text:style-name="T118_71">the</text:span><text:span text:style-name="T118_72"><text:s/></text:span><text:span text:style-name="T118_73">UN<text:s/>Protocol<text:s/>on<text:s/>Allegations</text:span><text:span text:style-name="T118_74"><text:s/></text:span><text:span text:style-name="T118_75">of</text:span><text:span text:style-name="T118_76"><text:s/></text:span><text:span text:style-name="T118_77">SEA</text:span><text:span text:style-name="T118_78"><text:s/></text:span><text:span text:style-name="T118_79">Involving</text:span><text:span text:style-name="T118_80"><text:s/></text:span><text:span text:style-name="T118_81">Implementing</text:span><text:span text:style-name="T118_82"><text:s/></text:span><text:span text:style-name="T118_83">Partners</text:span><text:span text:style-name="T118_84">,</text:span><text:span text:style-name="T118_85"><text:s/></text:span><text:span text:style-name="T118_86">the</text:span><text:span text:style-name="T118_87"><text:s/></text:span><text:span text:style-name="T118_88">victim/survivor</text:span><text:span text:style-name="T118_89"><text:s/></text:span><text:span text:style-name="T118_90">should</text:span><text:span text:style-name="T118_91"><text:s/></text:span><text:span text:style-name="T118_92">be</text:span><text:span text:style-name="T118_93"><text:s/></text:span><text:span text:style-name="T118_94">informed,</text:span><text:span text:style-name="T118_95"><text:s/></text:span><text:span text:style-name="T118_96">consulted</text:span><text:span text:style-name="T118_97"><text:s/></text:span><text:span text:style-name="T118_98">during</text:span><text:span text:style-name="T118_99"><text:s/></text:span><text:span text:style-name="T118_100">the</text:span><text:span text:style-name="T118_101"><text:s/></text:span><text:span text:style-name="T118_102">decision-making</text:span><text:span text:style-name="T118_103"><text:s/></text:span><text:span text:style-name="T118_104">process,</text:span><text:span text:style-name="T118_105"><text:s/></text:span><text:span text:style-name="T118_106">and</text:span><text:span text:style-name="T118_107"><text:s/></text:span><text:span text:style-name="T118_108">provide</text:span><text:span text:style-name="T118_109"><text:s/></text:span><text:span text:style-name="T118_110">consent</text:span><text:span text:style-name="T118_111"><text:s/></text:span><text:span text:style-name="T118_112">on</text:span><text:span text:style-name="T118_113"><text:s/></text:span><text:span text:style-name="T118_114">the<text:s/>possible</text:span><text:span text:style-name="T118_115"><text:s/></text:span><text:span text:style-name="T118_116">use<text:s/>and<text:s/>disclosure<text:s/>of<text:s/>their</text:span><text:span text:style-name="T118_117"><text:s/></text:span><text:span text:style-name="T118_118">information.<text:s/>Those<text:s/>interacting<text:s/>with<text:s/>the<text:s/>victim/survivor<text:s/>and/or<text:s/>handling<text:s/>information<text:s/>regarding<text:s/>the<text:s/>allegation<text:s/>will<text:s/>maintain</text:span><text:span text:style-name="T118_119"><text:s/></text:span><text:span text:style-name="T118_120">confidentiality,</text:span><text:span text:style-name="T118_121"><text:s/></text:span><text:span text:style-name="T118_122">ensure</text:span><text:span text:style-name="T118_123"><text:s/></text:span><text:span text:style-name="T118_124">safety</text:span><text:span text:style-name="T118_125"><text:s/></text:span><text:span text:style-name="T118_126">of</text:span><text:span text:style-name="T118_127"><text:s/></text:span><text:span text:style-name="T118_128">the</text:span><text:span text:style-name="T118_129"><text:s/></text:span><text:span text:style-name="T118_130">victim/survivor,</text:span><text:span text:style-name="T118_131"><text:s/></text:span><text:span text:style-name="T118_132">and</text:span><text:span text:style-name="T118_133"><text:s/></text:span><text:span text:style-name="T118_134">apply</text:span><text:span text:style-name="T118_135"><text:s/></text:span><text:span text:style-name="T118_136">victim/survivor-centered</text:span><text:span text:style-name="T118_137"><text:s/></text:span><text:span text:style-name="T118_138">principles</text:span><text:span text:style-name="T118_139"><text:s/></text:span><text:span text:style-name="T118_140">which</text:span><text:span text:style-name="T118_141"><text:s/></text:span><text:span text:style-name="T118_142">are</text:span><text:span text:style-name="T118_143"><text:s/></text:span><text:span text:style-name="T118_144">safety,</text:span><text:span text:style-name="T118_145"><text:s/></text:span><text:span text:style-name="T118_146">confidentiality,</text:span><text:span text:style-name="T118_147"><text:s/></text:span><text:span text:style-name="T118_148">respect,</text:span><text:span text:style-name="T118_149"><text:s/></text:span><text:span text:style-name="T118_150">and<text:s/>non-discrimination.</text:span><text:span text:style-name="T118_151"><text:s/></text:span><text:span text:style-name="T118_152">When</text:span><text:span text:style-name="T118_153"><text:s/></text:span><text:span text:style-name="T118_154">the</text:span><text:span text:style-name="T118_155"><text:s/></text:span><text:span text:style-name="T118_156">victim/survivor</text:span><text:span text:style-name="T118_157"><text:s/></text:span><text:span text:style-name="T118_158">is</text:span><text:span text:style-name="T118_159"><text:s/></text:span><text:span text:style-name="T118_160">a</text:span><text:span text:style-name="T118_161"><text:s/></text:span><text:span text:style-name="T118_162">child,</text:span><text:span text:style-name="T118_163"><text:s/></text:span><text:span text:style-name="T118_164">the</text:span><text:span text:style-name="T118_165"><text:s/></text:span><text:span text:style-name="T118_166">approach</text:span><text:span text:style-name="T118_167"><text:s/></text:span><text:span text:style-name="T118_168">will</text:span><text:span text:style-name="T118_169"><text:s/></text:span><text:span text:style-name="T118_170">consider</text:span><text:span text:style-name="T118_171"><text:s/></text:span><text:span text:style-name="T118_172">the</text:span><text:span text:style-name="T118_173"><text:s/></text:span><text:span text:style-name="T118_174">best</text:span><text:span text:style-name="T118_175"><text:s/></text:span><text:span text:style-name="T118_176">interests</text:span><text:span text:style-name="T118_177"><text:s/></text:span><text:span text:style-name="T118_178">of</text:span><text:span text:style-name="T118_179"><text:s/></text:span><text:span text:style-name="T118_180">the</text:span><text:span text:style-name="T118_181"><text:s/></text:span><text:span text:style-name="T118_182">child</text:span><text:span text:style-name="T118_183"><text:s/></text:span><text:span text:style-name="T118_184">and</text:span><text:span text:style-name="T118_185"><text:s/></text:span><text:span text:style-name="T118_186">engage</text:span><text:span text:style-name="T118_187"><text:s/></text:span><text:span text:style-name="T118_188">with</text:span><text:span text:style-name="T118_189"><text:s/></text:span><text:span text:style-name="T118_190">the</text:span><text:span text:style-name="T118_191"><text:s/></text:span><text:span text:style-name="T118_192">family/caregivers</text:span><text:span text:style-name="T118_193"><text:s/></text:span><text:span text:style-name="T118_194">as<text:s/>appropriate.<text:s/>Staff<text:s/>and<text:s/>partners<text:s/>should<text:s/>comply<text:s/>with<text:s/>host<text:s/>country<text:s/>and<text:s/>local<text:s/>child<text:s/>welfare<text:s/>and<text:s/>protection<text:s/>legislation<text:s/>and<text:s/>international<text:s/>standards,<text:s/>whichever<text:s/>gives<text:s/>greater<text:s/>protection.</text:span></text:p>
          </text:list-item>
        </text:list>
        <text:p text:style-name="P119"><text:bookmark-start text:name="_bookmark2"/><text:bookmark-end text:name="_bookmark2"/><text:span text:style-name="T119_1">3</text:span><text:span text:style-name="T119_2"><text:s/></text:span><text:span text:style-name="T119_3">See</text:span><text:span text:style-name="T119_4"><text:s/></text:span><text:span text:style-name="T119_5">the</text:span><text:span text:style-name="T119_6"><text:s/></text:span><text:span text:style-name="T119_7">UN</text:span><text:span text:style-name="T119_8"><text:s/></text:span><text:span text:style-name="T119_9">System</text:span><text:span text:style-name="T119_10"><text:s/></text:span><text:span text:style-name="T119_11">Model</text:span><text:span text:style-name="T119_12"><text:s/></text:span><text:span text:style-name="T119_13">Policy</text:span><text:span text:style-name="T119_14"><text:s/></text:span><text:span text:style-name="T119_15">on</text:span><text:span text:style-name="T119_16"><text:s/></text:span><text:span text:style-name="T119_17">Sexual</text:span><text:span text:style-name="T119_18"><text:s/></text:span><text:span text:style-name="T119_19">Harassment</text:span><text:span text:style-name="T119_20"><text:s/></text:span><text:span text:style-name="T119_21">and</text:span><text:span text:style-name="T119_22"><text:s/></text:span><text:span text:style-name="T119_23">the</text:span><text:span text:style-name="T119_24"><text:s/></text:span><text:span text:style-name="T119_25">UN</text:span><text:span text:style-name="T119_26"><text:s/></text:span><text:span text:style-name="T119_27">Secretary-General’s</text:span><text:span text:style-name="T119_28"><text:s/></text:span><text:span text:style-name="T119_29">Bulletin</text:span><text:span text:style-name="T119_30"><text:s/></text:span><text:span text:style-name="T119_31">ST/SGB/2019/8</text:span><text:span text:style-name="T119_32"><text:s/></text:span><text:span text:style-name="T119_33">for</text:span><text:span text:style-name="T119_34"><text:s/></text:span><text:span text:style-name="T119_35">the</text:span><text:span text:style-name="T119_36"><text:s/></text:span><text:span text:style-name="T119_37">uniform</text:span><text:span text:style-name="T119_38"><text:s/></text:span><text:span text:style-name="T119_39">definition</text:span><text:span text:style-name="T119_40"><text:s/></text:span><text:span text:style-name="T119_41">of</text:span><text:span text:style-name="T119_42"><text:s/></text:span><text:span text:style-name="T119_43">sexual<text:s/>harassment<text:s/>in<text:s/>the<text:s/>UN<text:s/>System.</text:span></text:p>
      </text:section>
      <text:section text:style-name="S6" text:name="S6">
        <text:p text:style-name="P120"><text:span text:style-name="T120_1">Unless<text:s/>inconsistent<text:s/>with<text:s/>a<text:s/>specific<text:s/>regulation,<text:s/>rule,<text:s/>policy<text:s/>or<text:s/>procedure<text:s/>governing<text:s/>the<text:s/>Recipient,<text:s/>the<text:s/>Recipient</text:span><text:span text:style-name="T120_2"><text:s/></text:span><text:span text:style-name="T120_3">will</text:span><text:span text:style-name="T120_4"><text:s/></text:span><text:span text:style-name="T120_5">apply</text:span><text:span text:style-name="T120_6"><text:s/></text:span><text:span text:style-name="T120_7">the</text:span><text:span text:style-name="T120_8"><text:s/></text:span><text:span text:style-name="T120_9">following</text:span><text:span text:style-name="T120_10"><text:s/></text:span><text:span text:style-name="T120_11">principles</text:span><text:span text:style-name="T120_12"><text:s/></text:span><text:span text:style-name="T120_13">and</text:span><text:span text:style-name="T120_14"><text:s/></text:span><text:span text:style-name="T120_15">practices</text:span><text:span text:style-name="T120_16"><text:s/></text:span><text:span text:style-name="T120_17">when</text:span><text:span text:style-name="T120_18"><text:s/></text:span><text:span text:style-name="T120_19">implementing</text:span><text:span text:style-name="T120_20"><text:s/></text:span><text:span text:style-name="T120_21">the</text:span><text:span text:style-name="T120_22"><text:s/></text:span><text:span text:style-name="T120_23">activities</text:span><text:span text:style-name="T120_24"><text:s/></text:span><text:span text:style-name="T120_25">under</text:span><text:span text:style-name="T120_26"><text:s/></text:span><text:span text:style-name="T120_27">this<text:s/></text:span><text:span text:style-name="T120_28">arrangement:</text:span></text:p>
        <text:list text:style-name="LS3" xml:id="list23" text:continue-list="list21">
          <text:list-item>
            <text:list>
              <text:list-item>
                <text:p text:style-name="P121"><text:span text:style-name="T121_1">A</text:span><text:span text:style-name="T121_2"><text:s/></text:span><text:span text:style-name="T121_3">victim/survivor-</text:span><text:span text:style-name="T121_4">centred</text:span><text:span text:style-name="T121_5"><text:s/></text:span><text:span text:style-name="T121_6">approach</text:span><text:span text:style-name="T121_7"><text:s/></text:span><text:span text:style-name="T121_8">to</text:span><text:span text:style-name="T121_9"><text:s/></text:span><text:span text:style-name="T121_10">SH</text:span><text:span text:style-name="T121_11"><text:s/></text:span><text:span text:style-name="T121_12">issues;</text:span></text:p>
              </text:list-item>
              <text:list-item>
                <text:p text:style-name="P122"><text:span text:style-name="T122_1">Strong</text:span><text:span text:style-name="T122_2"><text:s/></text:span><text:span text:style-name="T122_3">leadership</text:span><text:span text:style-name="T122_4"><text:s/></text:span><text:span text:style-name="T122_5">and</text:span><text:span text:style-name="T122_6"><text:s/></text:span><text:span text:style-name="T122_7">signaling</text:span><text:span text:style-name="T122_8"><text:s/></text:span><text:span text:style-name="T122_9">on</text:span><text:span text:style-name="T122_10"><text:s/></text:span><text:span text:style-name="T122_11">tackling</text:span><text:span text:style-name="T122_12"><text:s/></text:span><text:span text:style-name="T122_13">SH;</text:span></text:p>
              </text:list-item>
              <text:list-item>
                <text:p text:style-name="P123"><text:span text:style-name="T123_1">Make</text:span><text:span text:style-name="T123_2"><text:s/></text:span><text:span text:style-name="T123_3">all</text:span><text:span text:style-name="T123_4"><text:s/></text:span><text:span text:style-name="T123_5">reasonable</text:span><text:span text:style-name="T123_6"><text:s/></text:span><text:span text:style-name="T123_7">efforts</text:span><text:span text:style-name="T123_8"><text:s/></text:span><text:span text:style-name="T123_9">to</text:span><text:span text:style-name="T123_10"><text:s/></text:span><text:span text:style-name="T123_11">address</text:span><text:span text:style-name="T123_12"><text:s/></text:span><text:span text:style-name="T123_13">gender</text:span><text:span text:style-name="T123_14"><text:s/></text:span><text:span text:style-name="T123_15">inequality</text:span><text:span text:style-name="T123_16"><text:s/></text:span><text:span text:style-name="T123_17">and</text:span><text:span text:style-name="T123_18"><text:s/></text:span><text:span text:style-name="T123_19">other</text:span><text:span text:style-name="T123_20"><text:s/></text:span><text:span text:style-name="T123_21">power<text:s/></text:span><text:span text:style-name="T123_22">imbalances.</text:span></text:p>
              </text:list-item>
              <text:list-item>
                <text:p text:style-name="P124"><text:span text:style-name="T124_1">Reporting</text:span><text:span text:style-name="T124_2"><text:s/></text:span><text:span text:style-name="T124_3">to</text:span><text:span text:style-name="T124_4"><text:s/></text:span><text:span text:style-name="T124_5">enhance</text:span><text:span text:style-name="T124_6"><text:s/></text:span><text:span text:style-name="T124_7">accountability</text:span><text:span text:style-name="T124_8"><text:s/></text:span><text:span text:style-name="T124_9">and</text:span><text:span text:style-name="T124_10"><text:s/></text:span><text:span text:style-name="T124_11">transparency;</text:span></text:p>
              </text:list-item>
            </text:list>
          </text:list-item>
        </text:list>
        <text:p text:style-name="P125"/>
        <text:list text:style-name="LS2" xml:id="list27">
          <text:list-item>
            <text:p text:style-name="P126"><text:span text:style-name="T126_1">The</text:span><text:span text:style-name="T126_2"><text:s/></text:span><text:span text:style-name="T126_3">Recipient</text:span><text:span text:style-name="T126_4"><text:s/></text:span><text:span text:style-name="T126_5">will</text:span><text:span text:style-name="T126_6"><text:s/></text:span><text:span text:style-name="T126_7">adhere</text:span><text:span text:style-name="T126_8"><text:s/></text:span><text:span text:style-name="T126_9">to</text:span><text:span text:style-name="T126_10"><text:s/></text:span><text:span text:style-name="T126_11">the</text:span><text:span text:style-name="T126_12"><text:s/></text:span><text:span text:style-name="T126_13">following</text:span><text:span text:style-name="T126_14"><text:s/></text:span><text:span text:style-name="T126_15">requirements:</text:span></text:p>
            <text:list>
              <text:list-item>
                <text:p text:style-name="P127"><text:span text:style-name="T127_1">Allegations</text:span><text:span text:style-name="T127_2"><text:s/></text:span><text:span text:style-name="T127_3">of</text:span><text:span text:style-name="T127_4"><text:s/></text:span><text:span text:style-name="T127_5">SEA</text:span></text:p>
                <text:list>
                  <text:list-item>
                    <text:p text:style-name="P128"><text:span text:style-name="T128_1">The</text:span><text:span text:style-name="T128_2"><text:s/></text:span><text:span text:style-name="T128_3">Recipient</text:span><text:span text:style-name="T128_4"><text:s/></text:span><text:span text:style-name="T128_5">will</text:span><text:span text:style-name="T128_6"><text:s/></text:span><text:span text:style-name="T128_7">promptly</text:span><text:span text:style-name="T128_8"><text:s/></text:span><text:span text:style-name="T128_9">report</text:span><text:span text:style-name="T128_10"><text:s/></text:span><text:span text:style-name="T128_11">all</text:span><text:span text:style-name="T128_12"><text:s/></text:span><text:span text:style-name="T128_13">allegations</text:span><text:span text:style-name="T128_14"><text:s/></text:span><text:span text:style-name="T128_15">of</text:span><text:span text:style-name="T128_16"><text:s/></text:span><text:span text:style-name="T128_17">SEA</text:span><text:span text:style-name="T128_18"><text:s/></text:span><text:span text:style-name="T128_19">credible</text:span><text:span text:style-name="T128_20"><text:s/></text:span><text:span text:style-name="T128_21">enough</text:span><text:span text:style-name="T128_22"><text:s/></text:span><text:span text:style-name="T128_23">to</text:span><text:span text:style-name="T128_24"><text:s/></text:span><text:span text:style-name="T128_25">warrant</text:span><text:span text:style-name="T128_26"><text:s/></text:span><text:span text:style-name="T128_27">an<text:s/>investigation<text:s/>through<text:s/>the<text:s/>Secretary-General’s<text:s/>reporting<text:s/>mechanism<text:s/>(</text:span><text:span text:style-name="T128_28">the<text:s/>”Report</text:span><text:span text:style-name="T128_29">”).</text:span></text:p>
                  </text:list-item>
                  <text:list-item>
                    <text:p text:style-name="P129"><text:span text:style-name="T129_1">When<text:s/>the<text:s/>Recipient<text:s/>reports<text:s/>an<text:s/>allegation<text:s/>of<text:s/>SEA<text:s/>to,<text:s/>or<text:s/>becomes<text:s/>aware<text:s/>of<text:s/>an<text:s/>allegation<text:s/>reported<text:s/>through,</text:span><text:span text:style-name="T129_2"><text:s/></text:span><text:span text:style-name="T129_3">the</text:span><text:span text:style-name="T129_4"><text:s/></text:span><text:span text:style-name="T129_5">Report</text:span><text:span text:style-name="T129_6"><text:s/></text:span><text:span text:style-name="T129_7">that</text:span><text:span text:style-name="T129_8"><text:s/></text:span><text:span text:style-name="T129_9">is</text:span><text:span text:style-name="T129_10"><text:s/></text:span><text:span text:style-name="T129_11">(</text:span><text:span text:style-name="T129_12">i</text:span><text:span text:style-name="T129_13">)</text:span><text:span text:style-name="T129_14"><text:s/></text:span><text:span text:style-name="T129_15">directly</text:span><text:span text:style-name="T129_16"><text:s/></text:span><text:span text:style-name="T129_17">related</text:span><text:span text:style-name="T129_18"><text:s/></text:span><text:span text:style-name="T129_19">to</text:span><text:span text:style-name="T129_20"><text:s/></text:span><text:span text:style-name="T129_21">the</text:span><text:span text:style-name="T129_22"><text:s/></text:span><text:span text:style-name="T129_23">activities</text:span><text:span text:style-name="T129_24"><text:s/></text:span><text:span text:style-name="T129_25">funded</text:span><text:span text:style-name="T129_26"><text:s/></text:span><text:span text:style-name="T129_27">by</text:span><text:span text:style-name="T129_28"><text:s/></text:span><text:span text:style-name="T129_29">this</text:span><text:span text:style-name="T129_30"><text:s/></text:span><text:span text:style-name="T129_31">arrangement</text:span><text:span text:style-name="T129_32"><text:s/></text:span><text:span text:style-name="T129_33">or,</text:span><text:span text:style-name="T129_34"><text:s/></text:span><text:span text:style-name="T129_35">(ii)</text:span><text:span text:style-name="T129_36"><text:s/></text:span><text:span text:style-name="T129_37">would<text:s/>have<text:s/>a<text:s/>significant<text:s/>impact<text:s/>on<text:s/>the<text:s/>partnership<text:s/>between<text:s/>the<text:s/>Recipient<text:s/>and<text:s/>FCDO,<text:s/>the<text:s/>Recipient<text:s/>will<text:s/>promptly<text:s/>notify<text:s/>FCDO<text:s/>at<text:s/></text:span><text:span text:style-name="T129_38"><text:a xlink:type="simple" xlink:href="mailto:reportingconcerns@fcdo.gov.uk"><text:span text:style-name="T129_39">reportingconcerns@fcdo.gov.uk</text:span></text:a></text:span><text:span text:style-name="T129_40"><text:s/>of<text:s/>the<text:s/>report<text:s/>made<text:s/>and<text:s/>the<text:s/>relevant<text:s/>arrangement<text:s/>number,<text:s/>if<text:s/>applicable<text:s/>and<text:s/>provide<text:s/>information<text:s/>containing<text:s/>the<text:s/>level<text:s/>of<text:s/>detail<text:s/>that<text:s/>the<text:s/>Recipient<text:s/>is<text:s/>aware<text:s/>of.</text:span></text:p>
                  </text:list-item>
                  <text:list-item>
                    <text:p text:style-name="P130"><text:span text:style-name="T130_1">Upon</text:span><text:span text:style-name="T130_2"><text:s/></text:span><text:span text:style-name="T130_3">request</text:span><text:span text:style-name="T130_4"><text:s/></text:span><text:span text:style-name="T130_5">from</text:span><text:span text:style-name="T130_6"><text:s/></text:span><text:span text:style-name="T130_7">FCDO,</text:span><text:span text:style-name="T130_8"><text:s/></text:span><text:span text:style-name="T130_9">the</text:span><text:span text:style-name="T130_10"><text:s/></text:span><text:span text:style-name="T130_11">Recipient</text:span><text:span text:style-name="T130_12"><text:s/></text:span><text:span text:style-name="T130_13">agrees</text:span><text:span text:style-name="T130_14"><text:s/></text:span><text:span text:style-name="T130_15">to</text:span><text:span text:style-name="T130_16"><text:s/></text:span><text:span text:style-name="T130_17">provide</text:span><text:span text:style-name="T130_18"><text:s/></text:span><text:span text:style-name="T130_19">further</text:span><text:span text:style-name="T130_20"><text:s/></text:span><text:span text:style-name="T130_21">available</text:span><text:span text:style-name="T130_22"><text:s/></text:span><text:span text:style-name="T130_23">relevant</text:span><text:span text:style-name="T130_24"><text:s/></text:span><text:span text:style-name="T130_25">information<text:s/>the</text:span><text:span text:style-name="T130_26"><text:s/></text:span><text:span text:style-name="T130_27">Recipient</text:span><text:span text:style-name="T130_28"><text:s/></text:span><text:span text:style-name="T130_29">is</text:span><text:span text:style-name="T130_30"><text:s/></text:span><text:span text:style-name="T130_31">aware</text:span><text:span text:style-name="T130_32"><text:s/></text:span><text:span text:style-name="T130_33">of</text:span><text:span text:style-name="T130_34"><text:s/></text:span><text:span text:style-name="T130_35">for</text:span><text:span text:style-name="T130_36"><text:s/></text:span><text:span text:style-name="T130_37">allegations</text:span><text:span text:style-name="T130_38"><text:s/></text:span><text:span text:style-name="T130_39">notified</text:span><text:span text:style-name="T130_40"><text:s/></text:span><text:span text:style-name="T130_41">under</text:span><text:span text:style-name="T130_42"><text:s/></text:span><text:span text:style-name="T130_43">paragraph</text:span><text:span text:style-name="T130_44"><text:s/></text:span><text:span text:style-name="T130_45">2a</text:span><text:span text:style-name="T130_46"><text:s/></text:span><text:span text:style-name="T130_47">(ii)<text:s/>including</text:span><text:span text:style-name="T130_48"><text:s/></text:span><text:span text:style-name="T130_49">about</text:span><text:span text:style-name="T130_50"><text:s/></text:span><text:span text:style-name="T130_51">subsequent<text:s/>measures<text:s/>taken<text:s/>by<text:s/>the<text:s/>Recipient,<text:s/>unless<text:s/>disclosure<text:s/>of<text:s/>such<text:s/>information<text:s/></text:span><text:span text:style-name="T130_52">would<text:s/>be</text:span><text:span text:style-name="T130_53"><text:s/>inconsistent<text:s/>with<text:s/>the<text:s/>Recipient’s<text:s/>regulations,<text:s/>rules,<text:s/>policies<text:s/>and<text:s/>procedures<text:s/>concerning<text:s/>disclosure<text:s/>of<text:s/>information</text:span></text:p>
                  </text:list-item>
                </text:list>
              </text:list-item>
              <text:list-item>
                <text:p text:style-name="P131"><text:span text:style-name="T131_1">Allegations</text:span><text:span text:style-name="T131_2"><text:s/></text:span><text:span text:style-name="T131_3">of</text:span><text:span text:style-name="T131_4"><text:s/></text:span><text:span text:style-name="T131_5">SH</text:span></text:p>
                <text:list>
                  <text:list-item>
                    <text:p text:style-name="P132"><text:span text:style-name="T132_1">The</text:span><text:span text:style-name="T132_2"><text:s/></text:span><text:span text:style-name="T132_3">Recipient</text:span><text:span text:style-name="T132_4"><text:s/></text:span><text:span text:style-name="T132_5">will</text:span><text:span text:style-name="T132_6"><text:s/></text:span><text:span text:style-name="T132_7">report</text:span><text:span text:style-name="T132_8"><text:s/></text:span><text:span text:style-name="T132_9">allegations</text:span><text:span text:style-name="T132_10"><text:s/></text:span><text:span text:style-name="T132_11">of</text:span><text:span text:style-name="T132_12"><text:s/></text:span><text:span text:style-name="T132_13">sexual</text:span><text:span text:style-name="T132_14"><text:s/></text:span><text:span text:style-name="T132_15">harassment</text:span><text:span text:style-name="T132_16"><text:s/></text:span><text:span text:style-name="T132_17">and</text:span><text:span text:style-name="T132_18"><text:s/></text:span><text:span text:style-name="T132_19">measures</text:span><text:span text:style-name="T132_20"><text:s/></text:span><text:span text:style-name="T132_21">taken</text:span><text:span text:style-name="T132_22"><text:s/></text:span><text:span text:style-name="T132_23">through</text:span><text:span text:style-name="T132_24"><text:s/></text:span><text:span text:style-name="T132_25">existing<text:s/>reporting<text:s/>mechanisms.</text:span></text:p>
                  </text:list-item>
                  <text:list-item>
                    <text:p text:style-name="P133"><text:span text:style-name="T133_1">Where<text:s/>the<text:s/>Recipient<text:s/>has<text:s/>determined<text:s/>that<text:s/>the<text:s/>allegations<text:s/>would<text:s/>have<text:s/>a<text:s/>significant<text:s/>impact<text:s/>on<text:s/>the<text:s/>partnership<text:s/>between<text:s/>the<text:s/>Recipient<text:s/>and<text:s/>FCDO,<text:s/>the<text:s/>Recipient<text:s/>will<text:s/>promptly<text:s/>notify<text:s/>FCDO<text:s/>at<text:s/></text:span><text:span text:style-name="T133_2"><text:a xlink:type="simple" xlink:href="mailto:reportingconcerns@fcdo.gov.uk"><text:span text:style-name="T133_3">reportingconcerns@fcdo.gov.uk</text:span></text:a></text:span><text:span text:style-name="T133_4"><text:s/></text:span><text:span text:style-name="T133_5">and</text:span><text:span text:style-name="T133_6"><text:s/></text:span><text:span text:style-name="T133_7">provide</text:span><text:span text:style-name="T133_8"><text:s/></text:span><text:span text:style-name="T133_9">information</text:span><text:span text:style-name="T133_10"><text:s/></text:span><text:span text:style-name="T133_11">containing</text:span><text:span text:style-name="T133_12"><text:s/></text:span><text:span text:style-name="T133_13">the<text:s/>level</text:span><text:span text:style-name="T133_14"><text:s/></text:span><text:span text:style-name="T133_15">of</text:span><text:span text:style-name="T133_16"><text:s/></text:span><text:span text:style-name="T133_17">detail</text:span><text:span text:style-name="T133_18"><text:s/></text:span><text:span text:style-name="T133_19">of</text:span><text:span text:style-name="T133_20"><text:s/></text:span><text:span text:style-name="T133_21">the</text:span><text:span text:style-name="T133_22"><text:s/></text:span><text:span text:style-name="T133_23">existing<text:s/>reporting<text:s/>mechanisms.</text:span></text:p>
                  </text:list-item>
                  <text:list-item>
                    <text:p text:style-name="P134"><text:span text:style-name="T134_1">Upon<text:s/>request<text:s/>from<text:s/>the<text:s/>FCDO,<text:s/>the<text:s/>Recipient<text:s/>agrees<text:s/>to<text:s/>provide<text:s/>further<text:s/>available<text:s/>relevant<text:s/>information,<text:s/>that<text:s/>the<text:s/>Recipient<text:s/>is<text:s/>aware<text:s/>of<text:s/>unless<text:s/>disclosure<text:s/>of<text:s/>such<text:s/>information<text:s/>would<text:s/>be<text:s/>inconsistent</text:span><text:span text:style-name="T134_2"><text:s/></text:span><text:span text:style-name="T134_3">with</text:span><text:span text:style-name="T134_4"><text:s/></text:span><text:span text:style-name="T134_5">the</text:span><text:span text:style-name="T134_6"><text:s/></text:span><text:span text:style-name="T134_7">Recipient’s</text:span><text:span text:style-name="T134_8"><text:s/></text:span><text:span text:style-name="T134_9">regulations,</text:span><text:span text:style-name="T134_10"><text:s/></text:span><text:span text:style-name="T134_11">rules,</text:span><text:span text:style-name="T134_12"><text:s/></text:span><text:span text:style-name="T134_13">policies</text:span><text:span text:style-name="T134_14"><text:s/></text:span><text:span text:style-name="T134_15">and</text:span><text:span text:style-name="T134_16"><text:s/></text:span><text:span text:style-name="T134_17">procedures</text:span><text:span text:style-name="T134_18"><text:s/></text:span><text:span text:style-name="T134_19">concerning</text:span><text:span text:style-name="T134_20"><text:s/></text:span><text:span text:style-name="T134_21">disclosure</text:span><text:span text:style-name="T134_22"><text:s/></text:span><text:span text:style-name="T134_23">of<text:s/></text:span><text:span text:style-name="T134_24">information.</text:span></text:p>
                  </text:list-item>
                </text:list>
              </text:list-item>
            </text:list>
          </text:list-item>
        </text:list>
        <text:p text:style-name="P135"/>
        <text:list text:style-name="LS2" xml:id="list36" text:continue-list="list27">
          <text:list-item>
            <text:p text:style-name="P136"><text:span text:style-name="T136_1">It<text:s/>is<text:s/>understood<text:s/>and<text:s/>accepted<text:s/>that<text:s/>the<text:s/>Recipient’s<text:s/>arrangement<text:s/>to<text:s/>report<text:s/>on<text:s/>SEA<text:s/>and<text:s/>SH<text:s/>will<text:s/>be<text:s/>performed</text:span><text:span text:style-name="T136_2"><text:s/></text:span><text:span text:style-name="T136_3">in</text:span><text:span text:style-name="T136_4"><text:s/></text:span><text:span text:style-name="T136_5">accordance</text:span><text:span text:style-name="T136_6"><text:s/></text:span><text:span text:style-name="T136_7">with</text:span><text:span text:style-name="T136_8"><text:s/></text:span><text:span text:style-name="T136_9">the</text:span><text:span text:style-name="T136_10"><text:s/></text:span><text:span text:style-name="T136_11">Recipient’s</text:span><text:span text:style-name="T136_12"><text:s/></text:span><text:span text:style-name="T136_13">regulations,</text:span><text:span text:style-name="T136_14"><text:s/></text:span><text:span text:style-name="T136_15">rules,</text:span><text:span text:style-name="T136_16"><text:s/></text:span><text:span text:style-name="T136_17">policies</text:span><text:span text:style-name="T136_18"><text:s/></text:span><text:span text:style-name="T136_19">and</text:span><text:span text:style-name="T136_20"><text:s/></text:span><text:span text:style-name="T136_21">procedures,</text:span><text:span text:style-name="T136_22"><text:s/></text:span><text:span text:style-name="T136_23">including</text:span><text:span text:style-name="T136_24"><text:s/></text:span><text:span text:style-name="T136_25">its<text:s/>rules<text:s/>on<text:s/>confidentiality,<text:s/>and<text:s/>is<text:s/>subject<text:s/>to<text:s/>not<text:s/>compromising<text:s/>the<text:s/>safety,<text:s/>security,<text:s/>privacy<text:s/>and<text:s/>due<text:s/>process<text:s/>rights<text:s/>of<text:s/>any<text:s/>concerned<text:s/>persons.</text:span></text:p>
          </text:list-item>
        </text:list>
        <text:p text:style-name="P137"/>
        <text:list text:style-name="LS2" xml:id="list37" text:continue-list="list27">
          <text:list-item>
            <text:p text:style-name="P138"><text:span text:style-name="T138_1">When</text:span><text:span text:style-name="T138_2"><text:s/></text:span><text:span text:style-name="T138_3">the</text:span><text:span text:style-name="T138_4"><text:s/></text:span><text:span text:style-name="T138_5">Recipient</text:span><text:span text:style-name="T138_6"><text:s/></text:span><text:span text:style-name="T138_7">becomes</text:span><text:span text:style-name="T138_8"><text:s/></text:span><text:span text:style-name="T138_9">aware</text:span><text:span text:style-name="T138_10"><text:s/></text:span><text:span text:style-name="T138_11">of</text:span><text:span text:style-name="T138_12"><text:s/></text:span><text:span text:style-name="T138_13">reasonable</text:span><text:span text:style-name="T138_14"><text:s/></text:span><text:span text:style-name="T138_15">suspicions,</text:span><text:span text:style-name="T138_16"><text:s/></text:span><text:span text:style-name="T138_17">complaints</text:span><text:span text:style-name="T138_18"><text:s/></text:span><text:span text:style-name="T138_19">or</text:span><text:span text:style-name="T138_20"><text:s/></text:span><text:span text:style-name="T138_21">reports</text:span><text:span text:style-name="T138_22"><text:s/></text:span><text:span text:style-name="T138_23">of</text:span><text:span text:style-name="T138_24"><text:s/></text:span><text:span text:style-name="T138_25">SEA</text:span><text:span text:style-name="T138_26"><text:s/></text:span><text:span text:style-name="T138_27">or</text:span><text:span text:style-name="T138_28"><text:s/></text:span><text:span text:style-name="T138_29">SH<text:s/>by<text:s/>its<text:s/>personnel,<text:s/>the<text:s/>Recipient<text:s/>will,<text:s/>as<text:s/>appropriate<text:s/>under<text:s/>its<text:s/>regulations,<text:s/>rules,<text:s/>policies,<text:s/>and<text:s/>procedures,<text:s/>take<text:s/>reasonable,<text:s/>swift<text:s/>and<text:s/>appropriate<text:s/>action<text:s/>to<text:s/>stop<text:s/>harm<text:s/>occurring,<text:s/>investigate<text:s/>and<text:s/>report<text:s/>to<text:s/>relevant<text:s/>authorities<text:s/>(for<text:s/>potential<text:s/>criminal<text:s/>matters),<text:s/>as<text:s/>appropriate<text:s/>and<text:s/>when<text:s/>safe<text:s/>to<text:s/>do<text:s/>so,<text:s/>after<text:s/>considering<text:s/>the<text:s/>wishes<text:s/>of<text:s/>the<text:s/>victim/survivor.</text:span></text:p>
          </text:list-item>
        </text:list>
        <text:p text:style-name="P139"/>
        <text:list text:style-name="LS2" xml:id="list38" text:continue-list="list27">
          <text:list-item>
            <text:p text:style-name="P140"><text:span text:style-name="T140_1">FCDO<text:s/>or<text:s/>any<text:s/>of<text:s/>its<text:s/>duly<text:s/>authorized<text:s/>representatives<text:s/>may,<text:s/>in<text:s/>accordance<text:s/>with<text:s/>agreed<text:s/>mutually<text:s/>accepted</text:span><text:span text:style-name="T140_2"><text:s/></text:span><text:span text:style-name="T140_3">terms</text:span><text:span text:style-name="T140_4"><text:s/></text:span><text:span text:style-name="T140_5">of</text:span><text:span text:style-name="T140_6"><text:s/></text:span><text:span text:style-name="T140_7">reference,</text:span><text:span text:style-name="T140_8"><text:s/></text:span><text:span text:style-name="T140_9">carry</text:span><text:span text:style-name="T140_10"><text:s/></text:span><text:span text:style-name="T140_11">out</text:span><text:span text:style-name="T140_12"><text:s/></text:span><text:span text:style-name="T140_13">reviews</text:span><text:span text:style-name="T140_14"><text:s/></text:span><text:span text:style-name="T140_15">or</text:span><text:span text:style-name="T140_16"><text:s/></text:span><text:span text:style-name="T140_17">evaluations</text:span><text:span text:style-name="T140_18"><text:s/></text:span><text:span text:style-name="T140_19">or</text:span><text:span text:style-name="T140_20"><text:s/></text:span><text:span text:style-name="T140_21">other</text:span><text:span text:style-name="T140_22"><text:s/></text:span><text:span text:style-name="T140_23">assessment</text:span><text:span text:style-name="T140_24"><text:s/></text:span><text:span text:style-name="T140_25">measures</text:span><text:span text:style-name="T140_26"><text:s/></text:span><text:span text:style-name="T140_27">to</text:span><text:span text:style-name="T140_28"><text:s/></text:span><text:span text:style-name="T140_29">verify<text:s/>the<text:s/>Recipient’s<text:s/>zero<text:s/>tolerance<text:s/>for<text:s/>SEA<text:s/>and<text:s/>SH,<text:s/>provided<text:s/>that<text:s/>such<text:s/>measures<text:s/>are<text:s/>consistent<text:s/>with<text:s/>the<text:s/>single<text:s/>audit<text:s/>principle<text:s/>governing<text:s/>the<text:s/>UN,<text:s/>if<text:s/>applicable.<text:s/>The<text:s/>Recipient<text:s/>will<text:s/>fully<text:s/>cooperate<text:s/>within<text:s/>the</text:span></text:p>
          </text:list-item>
        </text:list>
      </text:section>
      <text:section text:style-name="S7" text:name="S7">
        <text:p text:style-name="P141"><text:span text:style-name="T141_1">scope</text:span><text:span text:style-name="T141_2"><text:s/></text:span><text:span text:style-name="T141_3">of</text:span><text:span text:style-name="T141_4"><text:s/></text:span><text:span text:style-name="T141_5">the</text:span><text:span text:style-name="T141_6"><text:s/></text:span><text:span text:style-name="T141_7">terms</text:span><text:span text:style-name="T141_8"><text:s/></text:span><text:span text:style-name="T141_9">of</text:span><text:span text:style-name="T141_10"><text:s/></text:span><text:span text:style-name="T141_11">reference</text:span><text:span text:style-name="T141_12"><text:s/></text:span><text:span text:style-name="T141_13">with</text:span><text:span text:style-name="T141_14"><text:s/></text:span><text:span text:style-name="T141_15">any</text:span><text:span text:style-name="T141_16"><text:s/></text:span><text:span text:style-name="T141_17">such</text:span><text:span text:style-name="T141_18"><text:s/></text:span><text:span text:style-name="T141_19">reasonable</text:span><text:span text:style-name="T141_20"><text:s/></text:span><text:span text:style-name="T141_21">requests</text:span><text:span text:style-name="T141_22"><text:s/></text:span><text:span text:style-name="T141_23">by</text:span><text:span text:style-name="T141_24"><text:s/></text:span><text:span text:style-name="T141_25">FCDO</text:span><text:span text:style-name="T141_26"><text:s/></text:span><text:span text:style-name="T141_27">or</text:span><text:span text:style-name="T141_28"><text:s/></text:span><text:span text:style-name="T141_29">any</text:span><text:span text:style-name="T141_30"><text:s/></text:span><text:span text:style-name="T141_31">of</text:span><text:span text:style-name="T141_32"><text:s/></text:span><text:span text:style-name="T141_33">its</text:span><text:span text:style-name="T141_34"><text:s/></text:span><text:span text:style-name="T141_35">duly<text:s/>authorized<text:s/>representatives<text:s/>or<text:s/>agents<text:s/>to<text:s/>carry<text:s/>out<text:s/>such<text:s/>measures.</text:span></text:p>
        <text:list text:style-name="LS2" xml:id="list39" text:continue-list="list27">
          <text:list-item>
            <text:p text:style-name="P142"><text:span text:style-name="T142_1">Any<text:s/>information<text:s/>or<text:s/>documentation<text:s/>provided<text:s/>in<text:s/>accordance<text:s/>with<text:s/>these<text:s/>provisions<text:s/>will<text:s/>be<text:s/>treated<text:s/>by<text:s/>FCDO<text:s/>with<text:s/>utmost<text:s/>discretion<text:s/></text:span><text:span text:style-name="T142_2">in<text:s/>order<text:s/>to</text:span><text:span text:style-name="T142_3"><text:s/>ensure,<text:s/></text:span><text:span text:style-name="T142_4">inter<text:s/>alia</text:span><text:span text:style-name="T142_5">,<text:s/>the<text:s/>probity<text:s/>of<text:s/>any<text:s/>investigation,<text:s/>protect<text:s/>sensitive<text:s/>information,<text:s/>ensure<text:s/>the<text:s/>safety<text:s/>and<text:s/>security<text:s/>of<text:s/></text:span><text:span text:style-name="T142_6">persons</text:span><text:span text:style-name="T142_7"><text:s/>and<text:s/>respect<text:s/>the<text:s/>due<text:s/>process<text:s/>rights<text:s/>of<text:s/>all<text:s/>involved.<text:s/>FCDO<text:s/>will<text:s/>presume<text:s/>information/documentation<text:s/>to<text:s/>be<text:s/>confidential,<text:s/>deliberative,<text:s/>and<text:s/>investigatory<text:s/>and</text:span><text:span text:style-name="T142_8"><text:s/></text:span><text:span text:style-name="T142_9">will</text:span><text:span text:style-name="T142_10"><text:s/></text:span><text:span text:style-name="T142_11">ensure</text:span><text:span text:style-name="T142_12"><text:s/></text:span><text:span text:style-name="T142_13">that</text:span><text:span text:style-name="T142_14"><text:s/></text:span><text:span text:style-name="T142_15">information/documentation</text:span><text:span text:style-name="T142_16"><text:s/></text:span><text:span text:style-name="T142_17">provided</text:span><text:span text:style-name="T142_18"><text:s/></text:span><text:span text:style-name="T142_19">to<text:s/>FCDO<text:s/>will</text:span><text:span text:style-name="T142_20"><text:s/></text:span><text:span text:style-name="T142_21">be<text:s/>available<text:s/>solely<text:s/>to<text:s/>those<text:s/>who<text:s/>strictly<text:s/>require<text:s/>access<text:s/>to<text:s/>such<text:s/>information/documentation.<text:s/>Any<text:s/>disclosure<text:s/>of<text:s/>such<text:s/>information/documentation<text:s/>beyond<text:s/>such<text:s/>personnel<text:s/>will<text:s/>require<text:s/>notification<text:s/>and<text:s/>consultation<text:s/>with<text:s/>the<text:s/>Recipient.<text:s/>FCDO<text:s/>will<text:s/>obtain<text:s/>the<text:s/>express<text:s/>written<text:s/>authorization<text:s/>of<text:s/>the<text:s/>Recipient<text:s/>before<text:s/>disclosing<text:s/>any<text:s/>such</text:span><text:span text:style-name="T142_22"><text:s/></text:span><text:span text:style-name="T142_23">information/documentation</text:span><text:span text:style-name="T142_24"><text:s/></text:span><text:span text:style-name="T142_25">in</text:span><text:span text:style-name="T142_26"><text:s/></text:span><text:span text:style-name="T142_27">a</text:span><text:span text:style-name="T142_28"><text:s/></text:span><text:span text:style-name="T142_29">judicial</text:span><text:span text:style-name="T142_30"><text:s/></text:span><text:span text:style-name="T142_31">proceeding</text:span><text:span text:style-name="T142_32"><text:s/></text:span><text:span text:style-name="T142_33">or</text:span><text:span text:style-name="T142_34"><text:s/></text:span><text:span text:style-name="T142_35">to</text:span><text:span text:style-name="T142_36"><text:s/></text:span><text:span text:style-name="T142_37">the</text:span><text:span text:style-name="T142_38"><text:s/></text:span><text:span text:style-name="T142_39">public,</text:span><text:span text:style-name="T142_40"><text:s/></text:span><text:span text:style-name="T142_41">unless</text:span><text:span text:style-name="T142_42"><text:s/></text:span><text:span text:style-name="T142_43">disclosure</text:span><text:span text:style-name="T142_44"><text:s/></text:span><text:span text:style-name="T142_45">is</text:span><text:span text:style-name="T142_46"><text:s/></text:span><text:span text:style-name="T142_47">otherwise<text:s/>required<text:s/>by<text:s/>law<text:s/>applicable<text:s/>to<text:s/>FCDO<text:s/>and<text:s/>is<text:s/>not<text:s/>subject<text:s/>to<text:s/>the<text:s/>Recipient’s<text:s/>privileges<text:s/>and<text:s/>immunities<text:s/>under<text:s/>international<text:s/>and/or<text:s/>national<text:s/>law<text:s/>(such<text:s/>as<text:s/>information/documentation<text:s/>constituting<text:s/>UN<text:s/>archives).</text:span></text:p>
          </text:list-item>
        </text:list>
        <text:p text:style-name="P143"/>
        <text:list text:style-name="LS2" xml:id="list40" text:continue-list="list27">
          <text:list-item>
            <text:p text:style-name="P144"><text:span text:style-name="T144_1">Unless<text:s/>the<text:s/>regulations,<text:s/>rules,<text:s/>policies,<text:s/>and<text:s/>procedures<text:s/>applicable<text:s/>to<text:s/>the<text:s/>Recipient<text:s/>are<text:s/>amended<text:s/>at<text:s/>an<text:s/>earlier<text:s/>stage,<text:s/>and/or<text:s/>there<text:s/>are<text:s/>other<text:s/>substantive<text:s/>changes<text:s/>to<text:s/>any<text:s/>of<text:s/>the<text:s/>referenced<text:s/>policies,<text:s/>processes<text:s/>or<text:s/>mechanisms,<text:s/>the<text:s/>above<text:s/>provisions<text:s/>are<text:s/>subject<text:s/>to<text:s/>possible<text:s/>review<text:s/>two<text:s/>years<text:s/>after<text:s/>the<text:s/>date<text:s/>of<text:s/>FCDO’s<text:s/>mutual<text:s/>decision<text:s/>on<text:s/>their<text:s/>text<text:s/>with<text:s/>the<text:s/>Recipient<text:s/>(27<text:s/>July<text:s/>2021).<text:s/>Any<text:s/>changes<text:s/>to<text:s/>the<text:s/>above<text:s/>provisions<text:s/>that<text:s/>may<text:s/>be<text:s/>mutually<text:s/>decided<text:s/>following<text:s/>such<text:s/>a<text:s/>review<text:s/>will<text:s/>take<text:s/>effect<text:s/>at<text:s/>least<text:s/>four<text:s/>years</text:span><text:span text:style-name="T144_2"><text:s/></text:span><text:span text:style-name="T144_3">after</text:span><text:span text:style-name="T144_4"><text:s/></text:span><text:span text:style-name="T144_5">the</text:span><text:span text:style-name="T144_6"><text:s/></text:span><text:span text:style-name="T144_7">date</text:span><text:span text:style-name="T144_8"><text:s/></text:span><text:span text:style-name="T144_9">of</text:span><text:span text:style-name="T144_10"><text:s/></text:span><text:span text:style-name="T144_11">FCDO’s</text:span><text:span text:style-name="T144_12"><text:s/></text:span><text:span text:style-name="T144_13">mutual</text:span><text:span text:style-name="T144_14"><text:s/></text:span><text:span text:style-name="T144_15">decision</text:span><text:span text:style-name="T144_16"><text:s/></text:span><text:span text:style-name="T144_17">on</text:span><text:span text:style-name="T144_18"><text:s/></text:span><text:span text:style-name="T144_19">the</text:span><text:span text:style-name="T144_20"><text:s/></text:span><text:span text:style-name="T144_21">present</text:span><text:span text:style-name="T144_22"><text:s/></text:span><text:span text:style-name="T144_23">text</text:span><text:span text:style-name="T144_24"><text:s/></text:span><text:span text:style-name="T144_25">with</text:span><text:span text:style-name="T144_26"><text:s/></text:span><text:span text:style-name="T144_27">the</text:span><text:span text:style-name="T144_28"><text:s/></text:span><text:span text:style-name="T144_29">Recipient,</text:span><text:span text:style-name="T144_30"><text:s/></text:span><text:span text:style-name="T144_31">until</text:span><text:span text:style-name="T144_32"><text:s/></text:span><text:span text:style-name="T144_33">which</text:span><text:span text:style-name="T144_34"><text:s/></text:span><text:span text:style-name="T144_35">time<text:s/>the<text:s/>above<text:s/>provisions<text:s/>will<text:s/>continue<text:s/>to<text:s/>apply.</text:span></text:p>
          </text:list-item>
        </text:list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rial MT" svg:font-family="Arial MT" style:font-pitch="variable" style:font-family-generic="swiss"/>
    <style:font-face style:name="Times New Roman" svg:font-family="Times New Roman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Cambria" svg:font-family="Cambria" style:font-pitch="variable" style:font-family-generic="roman"/>
  </office:font-face-decls>
  <office:styles>
    <style:default-style style:family="paragraph">
      <style:paragraph-properties style:text-autospace="none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none" fo:orphans="2" fo:widows="2"/>
      <style:text-properties style:font-name="Arial MT" fo:font-size="11pt" style:font-name-asian="Arial MT" style:font-size-asian="11pt" style:font-name-complex="Arial MT" style:font-size-complex="11pt"/>
    </style:style>
    <style:style style:name="Heading_20_1" style:display-name="Heading 1" style:family="paragraph" style:parent-style-name="Normal" style:default-outline-level="1">
      <style:paragraph-properties fo:margin-left="1.439cm"/>
      <style:text-properties style:font-name="Arial" style:font-name-asian="Arial" style:font-name-complex="Arial" fo:font-weight="bold" style:font-weight-asian="bold" style:font-weight-complex="bold"/>
    </style:style>
    <style:style style:name="Heading_20_2" style:display-name="Heading 2" style:family="paragraph" style:parent-style-name="Normal" style:default-outline-level="2">
      <style:text-properties style:font-name="Arial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paragraph-properties style:text-autospace="none"/>
      <style:text-properties fo:font-size="11pt" style:font-size-asian="11pt" style:font-size-complex="11pt"/>
    </style:style>
    <style:style style:name="Body_20_Text" style:display-name="Body Text" style:family="paragraph" style:parent-style-name="Normal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text-indent="-0.635cm" fo:margin-left="1.27cm"/>
    </style:style>
    <style:style style:name="Table_20_Paragraph" style:display-name="Table Paragraph" style:family="paragraph" style:parent-style-name="Normal">
      <style:paragraph-properties fo:margin-left="0.189cm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 MT" style:font-name-asian="Arial MT" style:font-name-complex="Arial M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 MT" style:font-name-asian="Arial MT" style:font-name-complex="Arial MT"/>
    </style:style>
    <style:style style:name="List1Level0" style:family="text">
      <style:text-properties fo:letter-spacing="0cm" style:text-scale="100%" fo:font-style="normal" style:font-style-asian="normal" style:font-style-complex="normal" style:font-name="Verdana" fo:font-size="8.5pt" style:font-name-asian="Verdana" style:font-size-asian="8.5pt" style:font-name-complex="Verdana" style:font-size-complex="8.5pt" fo:language="en" fo:language-asian="en" fo:language-complex="ar" fo:country="US" fo:country-asian="US" fo:country-complex="SA" fo:font-weight="normal" style:font-weight-asian="normal" style:font-weight-complex="normal"/>
    </style:style>
    <style:style style:name="List1Level1" style:family="text">
      <style:text-properties fo:language="en" fo:language-asian="en" fo:language-complex="ar" fo:country="US" fo:country-asian="US" fo:country-complex="SA"/>
    </style:style>
    <style:style style:name="List1Level2" style:family="text">
      <style:text-properties fo:language="en" fo:language-asian="en" fo:language-complex="ar" fo:country="US" fo:country-asian="US" fo:country-complex="SA"/>
    </style:style>
    <style:style style:name="List1Level3" style:family="text">
      <style:text-properties fo:language="en" fo:language-asian="en" fo:language-complex="ar" fo:country="US" fo:country-asian="US" fo:country-complex="SA"/>
    </style:style>
    <style:style style:name="List1Level4" style:family="text">
      <style:text-properties fo:language="en" fo:language-asian="en" fo:language-complex="ar" fo:country="US" fo:country-asian="US" fo:country-complex="SA"/>
    </style:style>
    <style:style style:name="List1Level5" style:family="text">
      <style:text-properties fo:language="en" fo:language-asian="en" fo:language-complex="ar" fo:country="US" fo:country-asian="US" fo:country-complex="SA"/>
    </style:style>
    <style:style style:name="List1Level6" style:family="text">
      <style:text-properties fo:language="en" fo:language-asian="en" fo:language-complex="ar" fo:country="US" fo:country-asian="US" fo:country-complex="SA"/>
    </style:style>
    <style:style style:name="List1Level7" style:family="text">
      <style:text-properties fo:language="en" fo:language-asian="en" fo:language-complex="ar" fo:country="US" fo:country-asian="US" fo:country-complex="SA"/>
    </style:style>
    <style:style style:name="List1Level8" style:family="text">
      <style:text-properties fo:language="en" fo:language-asian="en" fo:language-complex="ar" fo:country="US" fo:country-asian="US" fo:country-complex="SA"/>
    </style:style>
    <text:list-style style:name="LS1">
      <text:list-level-style-number style:num-format="a" text:style-name="List1Level0" style:num-suffix=")" text:level="1">
        <style:list-level-properties text:space-before="1.676cm" text:min-label-width="0.635cm" fo:text-align="start" text:list-level-position-and-space-mode="label-alignment">
          <style:list-level-label-alignment text:label-followed-by="listtab" fo:margin-left="2.311cm" fo:text-indent="-0.635cm"/>
        </style:list-level-properties>
        <style:text-properties fo:letter-spacing="0cm" style:text-scale="100%" fo:font-style="normal" style:font-style-asian="normal" style:font-style-complex="normal" style:font-name="Verdana" fo:font-size="8.5pt" style:font-name-asian="Verdana" style:font-size-asian="8.5pt" style:font-name-complex="Verdana" style:font-size-complex="8.5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1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2" text:level="3">
        <style:list-level-properties text:space-before="4.657cm" text:min-label-width="0.635cm" fo:text-align="start" text:list-level-position-and-space-mode="label-alignment">
          <style:list-level-label-alignment text:label-followed-by="listtab" fo:margin-left="5.292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3" text:level="4">
        <style:list-level-properties text:space-before="6.138cm" text:min-label-width="0.635cm" fo:text-align="start" text:list-level-position-and-space-mode="label-alignment">
          <style:list-level-label-alignment text:label-followed-by="listtab" fo:margin-left="6.773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4" text:level="5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5" text:level="6">
        <style:list-level-properties text:space-before="9.102cm" text:min-label-width="0.635cm" fo:text-align="start" text:list-level-position-and-space-mode="label-alignment">
          <style:list-level-label-alignment text:label-followed-by="listtab" fo:margin-left="9.737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6" text:level="7">
        <style:list-level-properties text:space-before="10.583cm" text:min-label-width="0.635cm" fo:text-align="start" text:list-level-position-and-space-mode="label-alignment">
          <style:list-level-label-alignment text:label-followed-by="listtab" fo:margin-left="11.218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7" text:level="8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8" text:level="9">
        <style:list-level-properties text:space-before="13.547cm" text:min-label-width="0.635cm" fo:text-align="start" text:list-level-position-and-space-mode="label-alignment">
          <style:list-level-label-alignment text:label-followed-by="listtab" fo:margin-left="14.182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2Level0" style:family="text">
      <style:text-properties fo:letter-spacing="0cm" style:text-scale="99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2Level1" style:family="text">
      <style:text-properties fo:letter-spacing="0cm" style:text-scale="99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2Level2" style:family="text">
      <style:text-properties fo:letter-spacing="-0.004cm" style:text-scale="99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2Level3" style:family="text">
      <style:text-properties fo:language="en" fo:language-asian="en" fo:language-complex="ar" fo:country="US" fo:country-asian="US" fo:country-complex="SA"/>
    </style:style>
    <style:style style:name="List2Level4" style:family="text">
      <style:text-properties fo:language="en" fo:language-asian="en" fo:language-complex="ar" fo:country="US" fo:country-asian="US" fo:country-complex="SA"/>
    </style:style>
    <style:style style:name="List2Level5" style:family="text">
      <style:text-properties fo:language="en" fo:language-asian="en" fo:language-complex="ar" fo:country="US" fo:country-asian="US" fo:country-complex="SA"/>
    </style:style>
    <style:style style:name="List2Level6" style:family="text">
      <style:text-properties fo:language="en" fo:language-asian="en" fo:language-complex="ar" fo:country="US" fo:country-asian="US" fo:country-complex="SA"/>
    </style:style>
    <style:style style:name="List2Level7" style:family="text">
      <style:text-properties fo:language="en" fo:language-asian="en" fo:language-complex="ar" fo:country="US" fo:country-asian="US" fo:country-complex="SA"/>
    </style:style>
    <style:style style:name="List2Level8" style:family="text">
      <style:text-properties fo:language="en" fo:language-asian="en" fo:language-complex="ar" fo:country="US" fo:country-asian="US" fo:country-complex="SA"/>
    </style:style>
    <text:list-style style:name="LS2">
      <text:list-level-style-number style:num-format="1" text:start-value="2" text:style-name="List2Level0" style:num-suffix="." text:level="1">
        <style:list-level-properties text:space-before="0.406cm" text:min-label-width="0.39cm" fo:text-align="start" text:list-level-position-and-space-mode="label-alignment">
          <style:list-level-label-alignment text:label-followed-by="listtab" fo:margin-left="0.796cm" fo:text-indent="-0.39cm"/>
        </style:list-level-properties>
        <style:text-properties fo:letter-spacing="0cm" style:text-scale="99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number style:num-format="a" text:style-name="List2Level1" style:num-suffix="." text:level="2">
        <style:list-level-properties text:space-before="0.753cm" text:min-label-width="0.39cm" fo:text-align="start" text:list-level-position-and-space-mode="label-alignment">
          <style:list-level-label-alignment text:label-followed-by="listtab" fo:margin-left="1.143cm" fo:text-indent="-0.39cm"/>
        </style:list-level-properties>
        <style:text-properties fo:letter-spacing="0cm" style:text-scale="99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number style:num-format="i" text:style-name="List2Level2" style:num-suffix=")" style:num-prefix="(" text:level="3">
        <style:list-level-properties text:space-before="0.342cm" text:min-label-width="0.411cm" fo:text-align="start" text:list-level-position-and-space-mode="label-alignment">
          <style:list-level-label-alignment text:label-followed-by="listtab" fo:margin-left="0.753cm" fo:text-indent="-0.411cm"/>
        </style:list-level-properties>
        <style:text-properties fo:letter-spacing="-0.004cm" style:text-scale="99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2Level3" text:level="4">
        <style:list-level-properties text:space-before="2.72cm" text:min-label-width="0.411cm" fo:text-align="start" text:list-level-position-and-space-mode="label-alignment">
          <style:list-level-label-alignment text:label-followed-by="listtab" fo:margin-left="3.131cm" fo:text-indent="-0.41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4" text:level="5">
        <style:list-level-properties text:space-before="4.722cm" text:min-label-width="0.411cm" fo:text-align="start" text:list-level-position-and-space-mode="label-alignment">
          <style:list-level-label-alignment text:label-followed-by="listtab" fo:margin-left="5.133cm" fo:text-indent="-0.41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5" text:level="6">
        <style:list-level-properties text:space-before="6.724cm" text:min-label-width="0.411cm" fo:text-align="start" text:list-level-position-and-space-mode="label-alignment">
          <style:list-level-label-alignment text:label-followed-by="listtab" fo:margin-left="7.135cm" fo:text-indent="-0.41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6" text:level="7">
        <style:list-level-properties text:space-before="8.726cm" text:min-label-width="0.411cm" fo:text-align="start" text:list-level-position-and-space-mode="label-alignment">
          <style:list-level-label-alignment text:label-followed-by="listtab" fo:margin-left="9.137cm" fo:text-indent="-0.41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7" text:level="8">
        <style:list-level-properties text:space-before="10.728cm" text:min-label-width="0.411cm" fo:text-align="start" text:list-level-position-and-space-mode="label-alignment">
          <style:list-level-label-alignment text:label-followed-by="listtab" fo:margin-left="11.139cm" fo:text-indent="-0.41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8" text:level="9">
        <style:list-level-properties text:space-before="12.73cm" text:min-label-width="0.411cm" fo:text-align="start" text:list-level-position-and-space-mode="label-alignment">
          <style:list-level-label-alignment text:label-followed-by="listtab" fo:margin-left="13.141cm" fo:text-indent="-0.411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3Level0" style:family="text">
      <style:text-properties fo:letter-spacing="0cm" style:text-scale="100%" fo:language="en" fo:language-asian="en" fo:language-complex="ar" fo:country="US" fo:country-asian="US" fo:country-complex="SA"/>
    </style:style>
    <style:style style:name="List3Level1" style:family="text">
      <style:text-properties fo:letter-spacing="0cm" style:text-scale="100%" fo:font-style="normal" style:font-style-asian="normal" style:font-style-complex="normal" style:font-name="Verdana" fo:font-size="8.5pt" style:font-name-asian="Verdana" style:font-size-asian="8.5pt" style:font-name-complex="Verdana" style:font-size-complex="8.5pt" fo:language="en" fo:language-asian="en" fo:language-complex="ar" fo:country="US" fo:country-asian="US" fo:country-complex="SA" fo:font-weight="normal" style:font-weight-asian="normal" style:font-weight-complex="normal"/>
    </style:style>
    <style:style style:name="List3Level2" style:family="text">
      <style:text-properties fo:language="en" fo:language-asian="en" fo:language-complex="ar" fo:country="US" fo:country-asian="US" fo:country-complex="SA"/>
    </style:style>
    <style:style style:name="List3Level3" style:family="text">
      <style:text-properties fo:language="en" fo:language-asian="en" fo:language-complex="ar" fo:country="US" fo:country-asian="US" fo:country-complex="SA"/>
    </style:style>
    <style:style style:name="List3Level4" style:family="text">
      <style:text-properties fo:language="en" fo:language-asian="en" fo:language-complex="ar" fo:country="US" fo:country-asian="US" fo:country-complex="SA"/>
    </style:style>
    <style:style style:name="List3Level5" style:family="text">
      <style:text-properties fo:language="en" fo:language-asian="en" fo:language-complex="ar" fo:country="US" fo:country-asian="US" fo:country-complex="SA"/>
    </style:style>
    <style:style style:name="List3Level6" style:family="text">
      <style:text-properties fo:language="en" fo:language-asian="en" fo:language-complex="ar" fo:country="US" fo:country-asian="US" fo:country-complex="SA"/>
    </style:style>
    <style:style style:name="List3Level7" style:family="text">
      <style:text-properties fo:language="en" fo:language-asian="en" fo:language-complex="ar" fo:country="US" fo:country-asian="US" fo:country-complex="SA"/>
    </style:style>
    <style:style style:name="List3Level8" style:family="text">
      <style:text-properties fo:language="en" fo:language-asian="en" fo:language-complex="ar" fo:country="US" fo:country-asian="US" fo:country-complex="SA"/>
    </style:style>
    <text:list-style style:name="LS3">
      <text:list-level-style-number style:num-format="1" text:style-name="List3Level0" text:level="1">
        <style:list-level-properties text:space-before="0cm" text:min-label-width="0.229cm" fo:text-align="start" text:list-level-position-and-space-mode="label-alignment">
          <style:list-level-label-alignment text:label-followed-by="listtab" fo:margin-left="0.229cm" fo:text-indent="-0.229cm"/>
        </style:list-level-properties>
        <style:text-properties fo:letter-spacing="0cm" style:text-scale="100%" fo:language="en" fo:language-asian="en" fo:language-complex="ar" fo:country="US" fo:country-asian="US" fo:country-complex="SA"/>
      </text:list-level-style-number>
      <text:list-level-style-number style:num-format="a" text:style-name="List3Level1" style:num-suffix=")" text:level="2">
        <style:list-level-properties text:space-before="1.676cm" text:min-label-width="0.635cm" fo:text-align="start" text:list-level-position-and-space-mode="label-alignment">
          <style:list-level-label-alignment text:label-followed-by="listtab" fo:margin-left="2.311cm" fo:text-indent="-0.635cm"/>
        </style:list-level-properties>
        <style:text-properties fo:letter-spacing="0cm" style:text-scale="100%" fo:font-style="normal" style:font-style-asian="normal" style:font-style-complex="normal" style:font-name="Verdana" fo:font-size="8.5pt" style:font-name-asian="Verdana" style:font-size-asian="8.5pt" style:font-name-complex="Verdana" style:font-size-complex="8.5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3Level2" text:level="3">
        <style:list-level-properties text:space-before="3.339cm" text:min-label-width="0.635cm" fo:text-align="start" text:list-level-position-and-space-mode="label-alignment">
          <style:list-level-label-alignment text:label-followed-by="listtab" fo:margin-left="3.97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3" text:level="4">
        <style:list-level-properties text:space-before="4.985cm" text:min-label-width="0.635cm" fo:text-align="start" text:list-level-position-and-space-mode="label-alignment">
          <style:list-level-label-alignment text:label-followed-by="listtab" fo:margin-left="5.62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4" text:level="5">
        <style:list-level-properties text:space-before="6.632cm" text:min-label-width="0.635cm" fo:text-align="start" text:list-level-position-and-space-mode="label-alignment">
          <style:list-level-label-alignment text:label-followed-by="listtab" fo:margin-left="7.267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5" text:level="6">
        <style:list-level-properties text:space-before="8.278cm" text:min-label-width="0.635cm" fo:text-align="start" text:list-level-position-and-space-mode="label-alignment">
          <style:list-level-label-alignment text:label-followed-by="listtab" fo:margin-left="8.913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6" text:level="7">
        <style:list-level-properties text:space-before="9.924cm" text:min-label-width="0.635cm" fo:text-align="start" text:list-level-position-and-space-mode="label-alignment">
          <style:list-level-label-alignment text:label-followed-by="listtab" fo:margin-left="10.55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7" text:level="8">
        <style:list-level-properties text:space-before="11.571cm" text:min-label-width="0.635cm" fo:text-align="start" text:list-level-position-and-space-mode="label-alignment">
          <style:list-level-label-alignment text:label-followed-by="listtab" fo:margin-left="12.206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8" text:level="9">
        <style:list-level-properties text:space-before="13.217cm" text:min-label-width="0.635cm" fo:text-align="start" text:list-level-position-and-space-mode="label-alignment">
          <style:list-level-label-alignment text:label-followed-by="listtab" fo:margin-left="13.852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4Level0" style:family="text">
      <style:text-properties fo:letter-spacing="0cm" style:text-scale="100%" fo:font-style="normal" style:font-style-asian="normal" style:font-style-complex="normal" style:font-name="MS Gothic" fo:font-size="11pt" style:font-name-asian="MS Gothic" style:font-size-asian="11pt" style:font-name-complex="MS Gothic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4Level1" style:family="text">
      <style:text-properties fo:language="en" fo:language-asian="en" fo:language-complex="ar" fo:country="US" fo:country-asian="US" fo:country-complex="SA"/>
    </style:style>
    <style:style style:name="List4Level2" style:family="text">
      <style:text-properties fo:language="en" fo:language-asian="en" fo:language-complex="ar" fo:country="US" fo:country-asian="US" fo:country-complex="SA"/>
    </style:style>
    <style:style style:name="List4Level3" style:family="text">
      <style:text-properties fo:language="en" fo:language-asian="en" fo:language-complex="ar" fo:country="US" fo:country-asian="US" fo:country-complex="SA"/>
    </style:style>
    <style:style style:name="List4Level4" style:family="text">
      <style:text-properties fo:language="en" fo:language-asian="en" fo:language-complex="ar" fo:country="US" fo:country-asian="US" fo:country-complex="SA"/>
    </style:style>
    <style:style style:name="List4Level5" style:family="text">
      <style:text-properties fo:language="en" fo:language-asian="en" fo:language-complex="ar" fo:country="US" fo:country-asian="US" fo:country-complex="SA"/>
    </style:style>
    <style:style style:name="List4Level6" style:family="text">
      <style:text-properties fo:language="en" fo:language-asian="en" fo:language-complex="ar" fo:country="US" fo:country-asian="US" fo:country-complex="SA"/>
    </style:style>
    <style:style style:name="List4Level7" style:family="text">
      <style:text-properties fo:language="en" fo:language-asian="en" fo:language-complex="ar" fo:country="US" fo:country-asian="US" fo:country-complex="SA"/>
    </style:style>
    <style:style style:name="List4Level8" style:family="text">
      <style:text-properties fo:language="en" fo:language-asian="en" fo:language-complex="ar" fo:country="US" fo:country-asian="US" fo:country-complex="SA"/>
    </style:style>
    <text:list-style style:name="LS4">
      <text:list-level-style-bullet text:bullet-char="☐" text:style-name="List4Level0" text:level="1">
        <style:list-level-properties text:space-before="-0.31cm" text:min-label-width="0.501cm" fo:text-align="start" text:list-level-position-and-space-mode="label-alignment">
          <style:list-level-label-alignment text:label-followed-by="listtab" fo:margin-left="0.19cm" fo:text-indent="-0.501cm"/>
        </style:list-level-properties>
        <style:text-properties fo:letter-spacing="0cm" style:text-scale="100%" fo:font-style="normal" style:font-style-asian="normal" style:font-style-complex="normal" style:font-name="MS Gothic" fo:font-size="11pt" style:font-name-asian="MS Gothic" style:font-size-asian="11pt" style:font-name-complex="MS Gothic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bullet>
      <text:list-level-style-bullet text:bullet-char="•" text:style-name="List4Level1" text:level="2">
        <style:list-level-properties text:space-before="0.631cm" text:min-label-width="0.501cm" fo:text-align="start" text:list-level-position-and-space-mode="label-alignment">
          <style:list-level-label-alignment text:label-followed-by="listtab" fo:margin-left="1.132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2" text:level="3">
        <style:list-level-properties text:space-before="1.589cm" text:min-label-width="0.501cm" fo:text-align="start" text:list-level-position-and-space-mode="label-alignment">
          <style:list-level-label-alignment text:label-followed-by="listtab" fo:margin-left="2.09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3" text:level="4">
        <style:list-level-properties text:space-before="2.545cm" text:min-label-width="0.501cm" fo:text-align="start" text:list-level-position-and-space-mode="label-alignment">
          <style:list-level-label-alignment text:label-followed-by="listtab" fo:margin-left="3.046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4" text:level="5">
        <style:list-level-properties text:space-before="3.503cm" text:min-label-width="0.501cm" fo:text-align="start" text:list-level-position-and-space-mode="label-alignment">
          <style:list-level-label-alignment text:label-followed-by="listtab" fo:margin-left="4.004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5" text:level="6">
        <style:list-level-properties text:space-before="4.459cm" text:min-label-width="0.501cm" fo:text-align="start" text:list-level-position-and-space-mode="label-alignment">
          <style:list-level-label-alignment text:label-followed-by="listtab" fo:margin-left="4.96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6" text:level="7">
        <style:list-level-properties text:space-before="5.417cm" text:min-label-width="0.501cm" fo:text-align="start" text:list-level-position-and-space-mode="label-alignment">
          <style:list-level-label-alignment text:label-followed-by="listtab" fo:margin-left="5.918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7" text:level="8">
        <style:list-level-properties text:space-before="6.373cm" text:min-label-width="0.501cm" fo:text-align="start" text:list-level-position-and-space-mode="label-alignment">
          <style:list-level-label-alignment text:label-followed-by="listtab" fo:margin-left="6.874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8" text:level="9">
        <style:list-level-properties text:space-before="7.331cm" text:min-label-width="0.501cm" fo:text-align="start" text:list-level-position-and-space-mode="label-alignment">
          <style:list-level-label-alignment text:label-followed-by="listtab" fo:margin-left="7.832cm" fo:text-indent="-0.501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5Level0" style:family="text">
      <style:text-properties fo:letter-spacing="-0.002cm" style:text-scale="100%" fo:font-style="normal" style:font-style-asian="normal" style:font-style-complex="normal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5Level1" style:family="text">
      <style:text-properties fo:letter-spacing="0cm" style:text-scale="100%" fo:font-style="normal" style:font-style-asian="normal" style:font-style-complex="normal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5Level2" style:family="text">
      <style:text-properties fo:language="en" fo:language-asian="en" fo:language-complex="ar" fo:country="US" fo:country-asian="US" fo:country-complex="SA"/>
    </style:style>
    <style:style style:name="List5Level3" style:family="text">
      <style:text-properties fo:language="en" fo:language-asian="en" fo:language-complex="ar" fo:country="US" fo:country-asian="US" fo:country-complex="SA"/>
    </style:style>
    <style:style style:name="List5Level4" style:family="text">
      <style:text-properties fo:language="en" fo:language-asian="en" fo:language-complex="ar" fo:country="US" fo:country-asian="US" fo:country-complex="SA"/>
    </style:style>
    <style:style style:name="List5Level5" style:family="text">
      <style:text-properties fo:language="en" fo:language-asian="en" fo:language-complex="ar" fo:country="US" fo:country-asian="US" fo:country-complex="SA"/>
    </style:style>
    <style:style style:name="List5Level6" style:family="text">
      <style:text-properties fo:language="en" fo:language-asian="en" fo:language-complex="ar" fo:country="US" fo:country-asian="US" fo:country-complex="SA"/>
    </style:style>
    <style:style style:name="List5Level7" style:family="text">
      <style:text-properties fo:language="en" fo:language-asian="en" fo:language-complex="ar" fo:country="US" fo:country-asian="US" fo:country-complex="SA"/>
    </style:style>
    <style:style style:name="List5Level8" style:family="text">
      <style:text-properties fo:language="en" fo:language-asian="en" fo:language-complex="ar" fo:country="US" fo:country-asian="US" fo:country-complex="SA"/>
    </style:style>
    <text:list-style style:name="LS5">
      <text:list-level-style-number style:num-format="1" text:style-name="List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letter-spacing="-0.002cm" style:text-scale="100%" fo:font-style="normal" style:font-style-asian="normal" style:font-style-complex="normal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number style:num-format="a" text:style-name="List5Level1" style:num-suffix=")" style:num-prefix="(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fo:letter-spacing="0cm" style:text-scale="100%" fo:font-style="normal" style:font-style-asian="normal" style:font-style-complex="normal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5Level2" text:level="3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3" text:level="4">
        <style:list-level-properties text:space-before="4.657cm" text:min-label-width="0.635cm" fo:text-align="start" text:list-level-position-and-space-mode="label-alignment">
          <style:list-level-label-alignment text:label-followed-by="listtab" fo:margin-left="5.292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5" text:level="6">
        <style:list-level-properties text:space-before="8.043cm" text:min-label-width="0.635cm" fo:text-align="start" text:list-level-position-and-space-mode="label-alignment">
          <style:list-level-label-alignment text:label-followed-by="listtab" fo:margin-left="8.678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6" text:level="7">
        <style:list-level-properties text:space-before="9.737cm" text:min-label-width="0.635cm" fo:text-align="start" text:list-level-position-and-space-mode="label-alignment">
          <style:list-level-label-alignment text:label-followed-by="listtab" fo:margin-left="10.372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7" text:level="8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8" text:level="9">
        <style:list-level-properties text:space-before="13.123cm" text:min-label-width="0.635cm" fo:text-align="start" text:list-level-position-and-space-mode="label-alignment">
          <style:list-level-label-alignment text:label-followed-by="listtab" fo:margin-left="13.758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0.612cm" fo:padding-bottom="0cm" fo:margin-bottom="0cm" fo:padding-left="0cm" fo:margin-left="2.54cm" fo:padding-right="0cm" fo:margin-right="1.905cm"/>
      <style:header-style>
        <style:header-footer-properties fo:min-height="1.752cm" style:dynamic-spacing="true"/>
      </style:header-style>
      <style:footer-style>
        <style:header-footer-properties fo:min-height="0.494cm" style:dynamic-spacing="true"/>
      </style:footer-style>
    </style:page-layout>
    <style:style style:name="P1" style:family="paragraph" style:parent-style-name="Body_20_Text" style:master-page-name="MasterPage6">
      <style:paragraph-properties fo:line-height="6%"/>
    </style:style>
    <style:style style:name="FR1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3" style:family="paragraph" style:parent-style-name="Body_20_Text">
      <style:paragraph-properties fo:line-height="0.393cm" fo:margin-top="0cm" fo:margin-bottom="0cm" fo:margin-left="0.035cm"/>
    </style:style>
    <style:style style:name="T3_1" style:family="text">
      <style:text-properties fo:letter-spacing="-0.004cm" style:font-name="Calibri"/>
    </style:style>
    <style:style style:name="FR3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4" style:family="paragraph" style:parent-style-name="Body_20_Text">
      <style:paragraph-properties fo:margin-top="0cm" fo:margin-bottom="0cm" fo:margin-left="0.035cm"/>
    </style:style>
    <style:style style:name="T4_1" style:family="text">
      <style:text-properties fo:letter-spacing="-0.007cm"/>
    </style:style>
    <style:style style:name="P5" style:family="paragraph" style:parent-style-name="Footer"/>
    <style:style style:name="FR4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6" style:family="paragraph" style:parent-style-name="Normal"/>
    <style:style style:name="T6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2">
      <style:page-layout-properties style:print-orientation="portrait" fo:page-width="21.59cm" fo:page-height="27.94cm" fo:padding-top="0cm" fo:margin-top="0.612cm" fo:padding-bottom="0cm" fo:margin-bottom="0cm" fo:padding-left="0cm" fo:margin-left="2.54cm" fo:padding-right="0cm" fo:margin-right="1.905cm"/>
      <style:header-style>
        <style:header-footer-properties fo:min-height="1.752cm" style:dynamic-spacing="true"/>
      </style:header-style>
      <style:footer-style>
        <style:header-footer-properties fo:min-height="0.494cm" style:dynamic-spacing="true"/>
      </style:footer-style>
    </style:page-layout>
    <style:style style:name="P7" style:family="paragraph" style:parent-style-name="Body_20_Text">
      <style:paragraph-properties fo:line-height="6%"/>
    </style:style>
    <style:style style:name="FR5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8" style:family="paragraph" style:parent-style-name="Normal"/>
    <style:style style:name="T8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6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9" style:family="paragraph" style:parent-style-name="Body_20_Text">
      <style:paragraph-properties fo:line-height="0.393cm" fo:margin-top="0cm" fo:margin-bottom="0cm" fo:margin-left="0.035cm"/>
    </style:style>
    <style:style style:name="T9_1" style:family="text">
      <style:text-properties fo:letter-spacing="-0.004cm" style:font-name="Calibri"/>
    </style:style>
    <style:style style:name="FR7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0" style:family="paragraph" style:parent-style-name="Body_20_Text">
      <style:paragraph-properties fo:margin-top="0cm" fo:margin-bottom="0cm" fo:margin-left="0.035cm"/>
    </style:style>
    <style:style style:name="T10_1" style:family="text">
      <style:text-properties fo:letter-spacing="-0.007cm"/>
    </style:style>
    <style:style style:name="P11" style:family="paragraph" style:parent-style-name="Footer"/>
    <style:style style:name="FR8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2" style:family="paragraph" style:parent-style-name="Normal"/>
    <style:style style:name="T12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3">
      <style:page-layout-properties style:print-orientation="portrait" fo:page-width="21.59cm" fo:page-height="27.94cm" fo:padding-top="0cm" fo:margin-top="0.612cm" fo:padding-bottom="0cm" fo:margin-bottom="0cm" fo:padding-left="0cm" fo:margin-left="2.54cm" fo:padding-right="0cm" fo:margin-right="1.905cm"/>
      <style:header-style>
        <style:header-footer-properties fo:min-height="1.752cm" style:dynamic-spacing="true"/>
      </style:header-style>
      <style:footer-style>
        <style:header-footer-properties fo:min-height="0.494cm" style:dynamic-spacing="true"/>
      </style:footer-style>
    </style:page-layout>
    <style:style style:name="P13" style:family="paragraph" style:parent-style-name="Body_20_Text">
      <style:paragraph-properties fo:line-height="6%"/>
    </style:style>
    <style:style style:name="FR9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4" style:family="paragraph" style:parent-style-name="Normal"/>
    <style:style style:name="T14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0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5" style:family="paragraph" style:parent-style-name="Body_20_Text">
      <style:paragraph-properties fo:line-height="0.393cm" fo:margin-top="0cm" fo:margin-bottom="0cm" fo:margin-left="0.035cm"/>
    </style:style>
    <style:style style:name="T15_1" style:family="text">
      <style:text-properties fo:letter-spacing="-0.004cm" style:font-name="Calibri"/>
    </style:style>
    <style:style style:name="FR11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6" style:family="paragraph" style:parent-style-name="Body_20_Text">
      <style:paragraph-properties fo:margin-top="0cm" fo:margin-bottom="0cm" fo:margin-left="0.035cm"/>
    </style:style>
    <style:style style:name="T16_1" style:family="text">
      <style:text-properties fo:letter-spacing="-0.007cm"/>
    </style:style>
    <style:style style:name="P17" style:family="paragraph" style:parent-style-name="Footer"/>
    <style:style style:name="FR1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8" style:family="paragraph" style:parent-style-name="Normal"/>
    <style:style style:name="T18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4">
      <style:page-layout-properties style:print-orientation="portrait" fo:page-width="21.59cm" fo:page-height="27.94cm" fo:padding-top="0cm" fo:margin-top="0.612cm" fo:padding-bottom="0cm" fo:margin-bottom="0cm" fo:padding-left="0cm" fo:margin-left="2.54cm" fo:padding-right="0cm" fo:margin-right="1.905cm"/>
      <style:header-style>
        <style:header-footer-properties fo:min-height="1.752cm" style:dynamic-spacing="true"/>
      </style:header-style>
      <style:footer-style>
        <style:header-footer-properties fo:min-height="0cm" style:dynamic-spacing="true"/>
      </style:footer-style>
    </style:page-layout>
    <style:style style:name="P19" style:family="paragraph" style:parent-style-name="Body_20_Text">
      <style:paragraph-properties fo:line-height="6%"/>
    </style:style>
    <style:style style:name="FR13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0" style:family="paragraph" style:parent-style-name="Normal"/>
    <style:style style:name="T20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4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21" style:family="paragraph" style:parent-style-name="Body_20_Text">
      <style:paragraph-properties fo:line-height="0.393cm" fo:margin-top="0cm" fo:margin-bottom="0cm" fo:margin-left="0.035cm"/>
    </style:style>
    <style:style style:name="T21_1" style:family="text">
      <style:text-properties fo:letter-spacing="-0.004cm" style:font-name="Calibri"/>
    </style:style>
    <style:style style:name="FR15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22" style:family="paragraph" style:parent-style-name="Body_20_Text">
      <style:paragraph-properties fo:margin-top="0cm" fo:margin-bottom="0cm" fo:margin-left="0.035cm"/>
    </style:style>
    <style:style style:name="T22_1" style:family="text">
      <style:text-properties fo:letter-spacing="-0.007cm"/>
    </style:style>
    <style:style style:name="P23" style:family="paragraph" style:parent-style-name="Footer"/>
    <style:style style:name="FR16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24" style:family="paragraph" style:parent-style-name="Normal"/>
    <style:style style:name="T24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5">
      <style:page-layout-properties style:print-orientation="portrait" fo:page-width="21.59cm" fo:page-height="27.94cm" fo:padding-top="0cm" fo:margin-top="0.612cm" fo:padding-bottom="0cm" fo:margin-bottom="0cm" fo:padding-left="0cm" fo:margin-left="2.54cm" fo:padding-right="0cm" fo:margin-right="1.905cm"/>
      <style:header-style>
        <style:header-footer-properties fo:min-height="1.752cm" style:dynamic-spacing="true"/>
      </style:header-style>
      <style:footer-style>
        <style:header-footer-properties fo:min-height="0.494cm" style:dynamic-spacing="true"/>
      </style:footer-style>
    </style:page-layout>
    <style:style style:name="P25" style:family="paragraph" style:parent-style-name="Body_20_Text">
      <style:paragraph-properties fo:line-height="6%"/>
    </style:style>
    <style:style style:name="FR17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6" style:family="paragraph" style:parent-style-name="Normal"/>
    <style:style style:name="T26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8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27" style:family="paragraph" style:parent-style-name="Body_20_Text">
      <style:paragraph-properties fo:line-height="0.393cm" fo:margin-top="0cm" fo:margin-bottom="0cm" fo:margin-left="0.035cm"/>
    </style:style>
    <style:style style:name="T27_1" style:family="text">
      <style:text-properties fo:letter-spacing="-0.004cm" style:font-name="Calibri"/>
    </style:style>
    <style:style style:name="FR19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28" style:family="paragraph" style:parent-style-name="Body_20_Text">
      <style:paragraph-properties fo:margin-top="0cm" fo:margin-bottom="0cm" fo:margin-left="0.035cm"/>
    </style:style>
    <style:style style:name="T28_1" style:family="text">
      <style:text-properties fo:letter-spacing="-0.007cm"/>
    </style:style>
    <style:style style:name="P29" style:family="paragraph" style:parent-style-name="Footer"/>
    <style:style style:name="FR20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30" style:family="paragraph" style:parent-style-name="Normal"/>
    <style:style style:name="T30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6">
      <style:page-layout-properties style:print-orientation="portrait" fo:page-width="21.59cm" fo:page-height="27.94cm" fo:padding-top="0cm" fo:margin-top="0.612cm" fo:padding-bottom="0cm" fo:margin-bottom="0cm" fo:padding-left="0cm" fo:margin-left="2.54cm" fo:padding-right="0cm" fo:margin-right="1.905cm"/>
      <style:header-style>
        <style:header-footer-properties fo:min-height="1.752cm" style:dynamic-spacing="true"/>
      </style:header-style>
      <style:footer-style>
        <style:header-footer-properties fo:min-height="0.494cm" style:dynamic-spacing="true"/>
      </style:footer-style>
    </style:page-layout>
    <style:style style:name="P31" style:family="paragraph" style:parent-style-name="Body_20_Text">
      <style:paragraph-properties fo:line-height="6%"/>
    </style:style>
    <style:style style:name="FR21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32" style:family="paragraph" style:parent-style-name="Normal"/>
    <style:style style:name="T3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2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33" style:family="paragraph" style:parent-style-name="Body_20_Text">
      <style:paragraph-properties fo:line-height="0.393cm" fo:margin-top="0cm" fo:margin-bottom="0cm" fo:margin-left="0.035cm"/>
    </style:style>
    <style:style style:name="T33_1" style:family="text">
      <style:text-properties fo:letter-spacing="-0.004cm" style:font-name="Calibri"/>
    </style:style>
    <style:style style:name="FR23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34" style:family="paragraph" style:parent-style-name="Body_20_Text">
      <style:paragraph-properties fo:margin-top="0cm" fo:margin-bottom="0cm" fo:margin-left="0.035cm"/>
    </style:style>
    <style:style style:name="T34_1" style:family="text">
      <style:text-properties fo:letter-spacing="-0.007cm"/>
    </style:style>
    <style:style style:name="P35" style:family="paragraph" style:parent-style-name="Footer"/>
    <style:style style:name="FR24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36" style:family="paragraph" style:parent-style-name="Normal"/>
    <style:style style:name="T36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7">
      <style:page-layout-properties style:print-orientation="portrait" fo:page-width="21.59cm" fo:page-height="27.94cm" fo:padding-top="0cm" fo:margin-top="0.612cm" fo:padding-bottom="0cm" fo:margin-bottom="0cm" fo:padding-left="0cm" fo:margin-left="2.54cm" fo:padding-right="0cm" fo:margin-right="1.905cm"/>
      <style:header-style>
        <style:header-footer-properties fo:min-height="1.752cm" style:dynamic-spacing="true"/>
      </style:header-style>
      <style:footer-style>
        <style:header-footer-properties fo:min-height="0.494cm" style:dynamic-spacing="true"/>
      </style:footer-style>
    </style:page-layout>
    <style:style style:name="P37" style:family="paragraph" style:parent-style-name="Body_20_Text">
      <style:paragraph-properties fo:line-height="6%"/>
    </style:style>
    <style:style style:name="FR25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38" style:family="paragraph" style:parent-style-name="Normal"/>
    <style:style style:name="T38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6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39" style:family="paragraph" style:parent-style-name="Body_20_Text">
      <style:paragraph-properties fo:line-height="0.393cm" fo:margin-top="0cm" fo:margin-bottom="0cm" fo:margin-left="0.035cm"/>
    </style:style>
    <style:style style:name="T39_1" style:family="text">
      <style:text-properties fo:letter-spacing="-0.004cm" style:font-name="Calibri"/>
    </style:style>
    <style:style style:name="FR27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40" style:family="paragraph" style:parent-style-name="Body_20_Text">
      <style:paragraph-properties fo:margin-top="0cm" fo:margin-bottom="0cm" fo:margin-left="0.035cm"/>
    </style:style>
    <style:style style:name="T40_1" style:family="text">
      <style:text-properties fo:letter-spacing="-0.007cm"/>
    </style:style>
    <style:style style:name="P41" style:family="paragraph" style:parent-style-name="Footer"/>
    <style:style style:name="FR28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2" style:family="paragraph" style:parent-style-name="Normal"/>
    <style:style style:name="T42_1" style:family="text">
      <style:text-properties fo:color="#000000" style:font-name="Aptos" fo:font-size="10pt" style:font-name-asian="Aptos" style:font-size-asian="10pt" style:font-name-complex="Aptos" style:font-size-complex="10pt"/>
    </style:style>
  </office:automatic-styles>
  <office:master-styles>
    <style:master-page style:name="Standard" style:page-layout-name="pm1">
      <style:header>
        <text:p text:style-name="P1"><draw:frame svg:x="0cm" svg:y="0cm" svg:width="1.441cm" svg:height="0.96cm" draw:style-name="FR1" text:anchor-type="page" draw:z-index="8"><draw:text-box fo:min-height="0.96cm"><text:p text:style-name="P2"><text:span text:style-name="T2_1">OFFICIAL</text:span></text:p></draw:text-box><svg:desc>OFFICIAL</svg:desc></draw:frame><draw:frame svg:x="0.654cm" svg:y="0.551cm" svg:width="1.393cm" svg:height="0.476cm" draw:style-name="FR2" text:anchor-type="page" draw:z-index="0"><draw:text-box><text:p text:style-name="P3"><text:span text:style-name="T3_1">OFFICIAL</text:span></text:p></draw:text-box></draw:frame><draw:frame svg:x="18.204cm" svg:y="1.22cm" svg:width="0.908cm" svg:height="0.517cm" draw:style-name="FR3" text:anchor-type="page" draw:z-index="2"><draw:text-box><text:p text:style-name="P4"><text:span text:style-name="T4_1">2024</text:span></text:p></draw:text-box></draw:frame></text:p>
      </style:header>
      <style:footer>
        <text:p text:style-name="P5"><draw:frame svg:x="0cm" svg:y="0cm" svg:width="1.441cm" svg:height="0.96cm" draw:style-name="FR4" text:anchor-type="page" draw:z-index="14"><draw:text-box fo:min-height="0.96cm"><text:p text:style-name="P6"><text:span text:style-name="T6_1">OFFICIAL</text:span></text:p></draw:text-box><svg:desc>OFFICIAL</svg:desc></draw:frame></text:p>
      </style:footer>
    </style:master-page>
    <style:master-page style:name="MasterPage1" style:page-layout-name="pm2">
      <style:header>
        <text:p text:style-name="P7"><draw:frame svg:x="0cm" svg:y="0cm" svg:width="1.441cm" svg:height="0.96cm" draw:style-name="FR5" text:anchor-type="page" draw:z-index="8"><draw:text-box fo:min-height="0.96cm"><text:p text:style-name="P8"><text:span text:style-name="T8_1">OFFICIAL</text:span></text:p></draw:text-box><svg:desc>OFFICIAL</svg:desc></draw:frame><draw:frame svg:x="0.654cm" svg:y="0.551cm" svg:width="1.393cm" svg:height="0.476cm" draw:style-name="FR6" text:anchor-type="page" draw:z-index="0"><draw:text-box><text:p text:style-name="P9"><text:span text:style-name="T9_1">OFFICIAL</text:span></text:p></draw:text-box></draw:frame><draw:frame svg:x="18.204cm" svg:y="1.22cm" svg:width="0.908cm" svg:height="0.517cm" draw:style-name="FR7" text:anchor-type="page" draw:z-index="2"><draw:text-box><text:p text:style-name="P10"><text:span text:style-name="T10_1">2024</text:span></text:p></draw:text-box></draw:frame></text:p>
      </style:header>
      <style:footer>
        <text:p text:style-name="P11"><draw:frame svg:x="0cm" svg:y="0cm" svg:width="1.441cm" svg:height="0.96cm" draw:style-name="FR8" text:anchor-type="page" draw:z-index="14"><draw:text-box fo:min-height="0.96cm"><text:p text:style-name="P12"><text:span text:style-name="T12_1">OFFICIAL</text:span></text:p></draw:text-box><svg:desc>OFFICIAL</svg:desc></draw:frame></text:p>
      </style:footer>
    </style:master-page>
    <style:master-page style:name="MasterPage2" style:page-layout-name="pm3">
      <style:header>
        <text:p text:style-name="P13"><draw:frame svg:x="0cm" svg:y="0cm" svg:width="1.441cm" svg:height="0.96cm" draw:style-name="FR9" text:anchor-type="page" draw:z-index="8"><draw:text-box fo:min-height="0.96cm"><text:p text:style-name="P14"><text:span text:style-name="T14_1">OFFICIAL</text:span></text:p></draw:text-box><svg:desc>OFFICIAL</svg:desc></draw:frame><draw:frame svg:x="0.654cm" svg:y="0.551cm" svg:width="1.393cm" svg:height="0.476cm" draw:style-name="FR10" text:anchor-type="page" draw:z-index="0"><draw:text-box><text:p text:style-name="P15"><text:span text:style-name="T15_1">OFFICIAL</text:span></text:p></draw:text-box></draw:frame><draw:frame svg:x="18.204cm" svg:y="1.22cm" svg:width="0.908cm" svg:height="0.517cm" draw:style-name="FR11" text:anchor-type="page" draw:z-index="2"><draw:text-box><text:p text:style-name="P16"><text:span text:style-name="T16_1">2024</text:span></text:p></draw:text-box></draw:frame></text:p>
      </style:header>
      <style:footer>
        <text:p text:style-name="P17"><draw:frame svg:x="0cm" svg:y="0cm" svg:width="1.441cm" svg:height="0.96cm" draw:style-name="FR12" text:anchor-type="page" draw:z-index="14"><draw:text-box fo:min-height="0.96cm"><text:p text:style-name="P18"><text:span text:style-name="T18_1">OFFICIAL</text:span></text:p></draw:text-box><svg:desc>OFFICIAL</svg:desc></draw:frame></text:p>
      </style:footer>
    </style:master-page>
    <style:master-page style:name="MasterPage3" style:page-layout-name="pm4">
      <style:header>
        <text:p text:style-name="P19"><draw:frame svg:x="0cm" svg:y="0cm" svg:width="1.441cm" svg:height="0.96cm" draw:style-name="FR13" text:anchor-type="page" draw:z-index="8"><draw:text-box fo:min-height="0.96cm"><text:p text:style-name="P20"><text:span text:style-name="T20_1">OFFICIAL</text:span></text:p></draw:text-box><svg:desc>OFFICIAL</svg:desc></draw:frame><draw:frame svg:x="0.654cm" svg:y="0.551cm" svg:width="1.393cm" svg:height="0.476cm" draw:style-name="FR14" text:anchor-type="page" draw:z-index="0"><draw:text-box><text:p text:style-name="P21"><text:span text:style-name="T21_1">OFFICIAL</text:span></text:p></draw:text-box></draw:frame><draw:frame svg:x="18.204cm" svg:y="1.22cm" svg:width="0.908cm" svg:height="0.517cm" draw:style-name="FR15" text:anchor-type="page" draw:z-index="2"><draw:text-box><text:p text:style-name="P22"><text:span text:style-name="T22_1">2024</text:span></text:p></draw:text-box></draw:frame></text:p>
      </style:header>
      <style:footer>
        <text:p text:style-name="P23"><draw:frame svg:x="0cm" svg:y="0cm" svg:width="1.441cm" svg:height="0.96cm" draw:style-name="FR16" text:anchor-type="page" draw:z-index="14"><draw:text-box fo:min-height="0.96cm"><text:p text:style-name="P24"><text:span text:style-name="T24_1">OFFICIAL</text:span></text:p></draw:text-box><svg:desc>OFFICIAL</svg:desc></draw:frame></text:p>
      </style:footer>
    </style:master-page>
    <style:master-page style:name="MasterPage4" style:page-layout-name="pm5">
      <style:header>
        <text:p text:style-name="P25"><draw:frame svg:x="0cm" svg:y="0cm" svg:width="1.441cm" svg:height="0.96cm" draw:style-name="FR17" text:anchor-type="page" draw:z-index="8"><draw:text-box fo:min-height="0.96cm"><text:p text:style-name="P26"><text:span text:style-name="T26_1">OFFICIAL</text:span></text:p></draw:text-box><svg:desc>OFFICIAL</svg:desc></draw:frame><draw:frame svg:x="0.654cm" svg:y="0.551cm" svg:width="1.393cm" svg:height="0.476cm" draw:style-name="FR18" text:anchor-type="page" draw:z-index="0"><draw:text-box><text:p text:style-name="P27"><text:span text:style-name="T27_1">OFFICIAL</text:span></text:p></draw:text-box></draw:frame><draw:frame svg:x="18.204cm" svg:y="1.22cm" svg:width="0.908cm" svg:height="0.517cm" draw:style-name="FR19" text:anchor-type="page" draw:z-index="2"><draw:text-box><text:p text:style-name="P28"><text:span text:style-name="T28_1">2024</text:span></text:p></draw:text-box></draw:frame></text:p>
      </style:header>
      <style:footer>
        <text:p text:style-name="P29"><draw:frame svg:x="0cm" svg:y="0cm" svg:width="1.441cm" svg:height="0.96cm" draw:style-name="FR20" text:anchor-type="page" draw:z-index="14"><draw:text-box fo:min-height="0.96cm"><text:p text:style-name="P30"><text:span text:style-name="T30_1">OFFICIAL</text:span></text:p></draw:text-box><svg:desc>OFFICIAL</svg:desc></draw:frame></text:p>
      </style:footer>
    </style:master-page>
    <style:master-page style:name="MasterPage5" style:page-layout-name="pm6">
      <style:header>
        <text:p text:style-name="P31"><draw:frame svg:x="0cm" svg:y="0cm" svg:width="1.441cm" svg:height="0.96cm" draw:style-name="FR21" text:anchor-type="page" draw:z-index="8"><draw:text-box fo:min-height="0.96cm"><text:p text:style-name="P32"><text:span text:style-name="T32_1">OFFICIAL</text:span></text:p></draw:text-box><svg:desc>OFFICIAL</svg:desc></draw:frame><draw:frame svg:x="0.654cm" svg:y="0.551cm" svg:width="1.393cm" svg:height="0.476cm" draw:style-name="FR22" text:anchor-type="page" draw:z-index="0"><draw:text-box><text:p text:style-name="P33"><text:span text:style-name="T33_1">OFFICIAL</text:span></text:p></draw:text-box></draw:frame><draw:frame svg:x="18.204cm" svg:y="1.22cm" svg:width="0.908cm" svg:height="0.517cm" draw:style-name="FR23" text:anchor-type="page" draw:z-index="2"><draw:text-box><text:p text:style-name="P34"><text:span text:style-name="T34_1">2024</text:span></text:p></draw:text-box></draw:frame></text:p>
      </style:header>
      <style:footer>
        <text:p text:style-name="P35"><draw:frame svg:x="0cm" svg:y="0cm" svg:width="1.441cm" svg:height="0.96cm" draw:style-name="FR24" text:anchor-type="page" draw:z-index="14"><draw:text-box fo:min-height="0.96cm"><text:p text:style-name="P36"><text:span text:style-name="T36_1">OFFICIAL</text:span></text:p></draw:text-box><svg:desc>OFFICIAL</svg:desc></draw:frame></text:p>
      </style:footer>
    </style:master-page>
    <style:master-page style:name="MasterPage6" style:page-layout-name="pm7">
      <style:header>
        <text:p text:style-name="P37"><draw:frame svg:x="0cm" svg:y="0cm" svg:width="1.441cm" svg:height="0.96cm" draw:style-name="FR25" text:anchor-type="page" draw:z-index="8"><draw:text-box fo:min-height="0.96cm"><text:p text:style-name="P38"><text:span text:style-name="T38_1">OFFICIAL</text:span></text:p></draw:text-box><svg:desc>OFFICIAL</svg:desc></draw:frame><draw:frame svg:x="0.654cm" svg:y="0.551cm" svg:width="1.393cm" svg:height="0.476cm" draw:style-name="FR26" text:anchor-type="page" draw:z-index="0"><draw:text-box><text:p text:style-name="P39"><text:span text:style-name="T39_1">OFFICIAL</text:span></text:p></draw:text-box></draw:frame><draw:frame svg:x="18.204cm" svg:y="1.22cm" svg:width="0.908cm" svg:height="0.517cm" draw:style-name="FR27" text:anchor-type="page" draw:z-index="2"><draw:text-box><text:p text:style-name="P40"><text:span text:style-name="T40_1">2024</text:span></text:p></draw:text-box></draw:frame></text:p>
      </style:header>
      <style:footer>
        <text:p text:style-name="P41"><draw:frame svg:x="0cm" svg:y="0cm" svg:width="1.441cm" svg:height="0.96cm" draw:style-name="FR28" text:anchor-type="page" draw:z-index="14"><draw:text-box fo:min-height="0.96cm"><text:p text:style-name="P42"><text:span text:style-name="T42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Template_UNDP-UNICEF-UNFPA Contribution Arrangement</dc:title>
    <meta:initial-creator>Andreas Ruckriegel</meta:initial-creator>
    <meta:creation-date>2026-07-30T11:33:00</meta:creation-date>
    <dc:creator>Sami Kawash</dc:creator>
    <dc:date>2026-07-30T11:51:00</dc:date>
    <meta:editing-cycles>2</meta:editing-cycles>
    <meta:editing-duration>PT1M</meta:editing-duration>
    <meta:document-statistic meta:page-count="7" meta:paragraph-count="159" meta:row-count="329" meta:word-count="2236" meta:character-count="15270" meta:non-whitespace-character-count="13193"/>
    <meta:user-defined meta:name="ClassificationContentMarkingFooterFontProps">#000000,10,Aptos</meta:user-defined>
    <meta:user-defined meta:name="ClassificationContentMarkingFooterShapeIds">50d36789,1c5962c5,199c852b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7763484f,74f20c2e,49e57ac7</meta:user-defined>
    <meta:user-defined meta:name="ClassificationContentMarkingHeaderText">OFFICIAL</meta:user-defined>
    <meta:user-defined meta:name="ContentTypeId">0x010100A9E804AD2130B047BEB1B1355903FA59040029B654AF8405814599DA5C11D59C8993</meta:user-defined>
    <meta:user-defined meta:name="Converter">SolidFramework v10.0.19910.1</meta:user-defined>
    <meta:user-defined meta:name="Created" meta:value-type="date">2024-10-01T00:00:00</meta:user-defined>
    <meta:user-defined meta:name="Creator">Microsoft® Word for Microsoft 365</meta:user-defined>
    <meta:user-defined meta:name="LastSaved" meta:value-type="date">2026-07-30T00:00:00</meta:user-defined>
    <meta:user-defined meta:name="Producer">iOS Version 15.8.3 (Build 19H386) Quartz PDFContext</meta:user-defined>
  </office:meta>
</office:document-meta>
</file>