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 MT" svg:font-family="Arial MT" style:font-pitch="variable" style:font-family-generic="swiss"/>
    <style:font-face style:name="Verdana" svg:font-family="Verdana" style:font-pitch="variable" style:font-family-generic="swiss"/>
    <style:font-face style:name="MS Gothic" svg:font-family="MS Gothic" style:font-pitch="fixed" style:font-family-generic="modern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Body_20_Text" style:master-page-name="Standard">
      <style:paragraph-properties style:page-number="1"/>
      <style:text-properties style:font-name="Times New Roman" fo:font-size="11pt" style:font-size-asian="11pt"/>
    </style:style>
    <style:style style:name="P2" style:family="paragraph" style:parent-style-name="Body_20_Text">
      <style:text-properties style:font-name="Times New Roman" fo:font-size="11pt" style:font-size-asian="11pt"/>
    </style:style>
    <style:style style:name="P3" style:family="paragraph" style:parent-style-name="Body_20_Text">
      <style:text-properties style:font-name="Times New Roman" fo:font-size="11pt" style:font-size-asian="11pt"/>
    </style:style>
    <style:style style:name="P4" style:family="paragraph" style:parent-style-name="Body_20_Text">
      <style:text-properties style:font-name="Times New Roman" fo:font-size="11pt" style:font-size-asian="11pt"/>
    </style:style>
    <style:style style:name="P5" style:family="paragraph" style:parent-style-name="Body_20_Text">
      <style:paragraph-properties fo:margin-top="0.194cm"/>
      <style:text-properties style:font-name="Times New Roman" fo:font-size="11pt" style:font-size-asian="11pt"/>
    </style:style>
    <style:style style:name="P6" style:family="paragraph" style:parent-style-name="Normal">
      <style:paragraph-properties fo:text-align="right" fo:text-indent="-0.496cm" style:line-height-at-least="0.882cm" fo:margin-left="15.356cm" fo:margin-right="1.258cm"/>
    </style:style>
    <style:style style:name="T6_1" style:family="text"/>
    <style:style style:name="T6_2" style:family="text">
      <style:text-properties fo:letter-spacing="-0.028cm"/>
    </style:style>
    <style:style style:name="T6_3" style:family="text"/>
    <style:style style:name="T6_4" style:family="text">
      <style:text-properties style:text-underline-style="solid" style:text-underline-color="font-color"/>
    </style:style>
    <style:style style:name="T6_5" style:family="text">
      <style:text-properties fo:letter-spacing="-0.002cm" style:text-underline-style="solid" style:text-underline-color="font-color"/>
    </style:style>
    <style:style style:name="T6_6" style:family="text">
      <style:text-properties fo:letter-spacing="-0.009cm" style:text-underline-style="solid" style:text-underline-color="font-color"/>
    </style:style>
    <style:style style:name="P7" style:family="paragraph" style:parent-style-name="Normal">
      <style:paragraph-properties fo:text-align="right" fo:margin-top="0.014cm" fo:margin-right="1.261cm"/>
    </style:style>
    <style:style style:name="T7_1" style:family="text">
      <style:text-properties style:text-underline-style="solid" style:text-underline-color="font-color"/>
    </style:style>
    <style:style style:name="T7_2" style:family="text">
      <style:text-properties fo:letter-spacing="-0.019cm" style:text-underline-style="solid" style:text-underline-color="font-color"/>
    </style:style>
    <style:style style:name="T7_3" style:family="text">
      <style:text-properties fo:letter-spacing="-0.004cm" style:text-underline-style="solid" style:text-underline-color="font-color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8" style:family="paragraph" style:parent-style-name="Normal" style:master-page-name="MasterPage1">
      <style:paragraph-properties fo:margin-top="0.185cm" fo:margin-left="0.635cm"/>
    </style:style>
    <style:style style:name="T8_1" style:family="text">
      <style:text-properties fo:letter-spacing="-0.004cm"/>
    </style:style>
    <style:style style:name="P9" style:family="paragraph" style:parent-style-name="Body_20_Text">
      <style:text-properties fo:font-size="11pt" style:font-size-asian="11pt"/>
    </style:style>
    <style:style style:name="P10" style:family="paragraph" style:parent-style-name="Normal">
      <style:paragraph-properties fo:margin-left="0.635cm"/>
    </style:style>
    <style:style style:name="T10_1" style:family="text"/>
    <style:style style:name="T10_2" style:family="text">
      <style:text-properties fo:letter-spacing="-0.004cm"/>
    </style:style>
    <style:style style:name="P11" style:family="paragraph" style:parent-style-name="Body_20_Text">
      <style:paragraph-properties fo:margin-top="0.002cm"/>
      <style:text-properties fo:font-size="11pt" style:font-size-asian="11pt"/>
    </style:style>
    <style:style style:name="P12" style:family="paragraph" style:parent-style-name="List_20_Paragraph">
      <style:paragraph-properties fo:text-align="justify" fo:margin-right="1.265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12_1" style:family="text"/>
    <style:style style:name="T12_2" style:family="text">
      <style:text-properties fo:letter-spacing="-0.028cm"/>
    </style:style>
    <style:style style:name="T12_3" style:family="text"/>
    <style:style style:name="T12_4" style:family="text">
      <style:text-properties fo:letter-spacing="-0.026cm"/>
    </style:style>
    <style:style style:name="T12_5" style:family="text"/>
    <style:style style:name="T12_6" style:family="text">
      <style:text-properties style:text-underline-style="solid" style:text-underline-color="font-color"/>
    </style:style>
    <style:style style:name="T12_7" style:family="text">
      <style:text-properties fo:letter-spacing="-0.026cm" style:text-underline-style="solid" style:text-underline-color="font-color"/>
    </style:style>
    <style:style style:name="T12_8" style:family="text">
      <style:text-properties style:text-underline-style="solid" style:text-underline-color="font-color"/>
    </style:style>
    <style:style style:name="T12_9" style:family="text">
      <style:text-properties fo:letter-spacing="-0.028cm" style:text-underline-style="solid" style:text-underline-color="font-color"/>
    </style:style>
    <style:style style:name="T12_10" style:family="text">
      <style:text-properties style:text-underline-style="solid" style:text-underline-color="font-color"/>
    </style:style>
    <style:style style:name="T12_11" style:family="text"/>
    <style:style style:name="T12_12" style:family="text">
      <style:text-properties fo:letter-spacing="-0.026cm"/>
    </style:style>
    <style:style style:name="T12_13" style:family="text"/>
    <style:style style:name="T12_14" style:family="text">
      <style:text-properties fo:letter-spacing="-0.026cm"/>
    </style:style>
    <style:style style:name="T12_15" style:family="text"/>
    <style:style style:name="T12_16" style:family="text">
      <style:text-properties fo:letter-spacing="-0.026cm"/>
    </style:style>
    <style:style style:name="T12_17" style:family="text"/>
    <style:style style:name="T12_18" style:family="text">
      <style:text-properties fo:letter-spacing="-0.028cm"/>
    </style:style>
    <style:style style:name="T12_19" style:family="text"/>
    <style:style style:name="T12_20" style:family="text">
      <style:text-properties fo:letter-spacing="-0.026cm"/>
    </style:style>
    <style:style style:name="T12_21" style:family="text"/>
    <style:style style:name="T12_22" style:family="text">
      <style:text-properties fo:letter-spacing="-0.026cm"/>
    </style:style>
    <style:style style:name="T12_23" style:family="text"/>
    <style:style style:name="T12_24" style:family="text">
      <style:text-properties fo:letter-spacing="-0.028cm"/>
    </style:style>
    <style:style style:name="T12_25" style:family="text"/>
    <style:style style:name="T12_26" style:family="text">
      <style:text-properties fo:letter-spacing="-0.026cm"/>
    </style:style>
    <style:style style:name="T12_27" style:family="text"/>
    <style:style style:name="T12_28" style:family="text">
      <style:text-properties style:text-underline-style="solid" style:text-underline-color="font-color"/>
    </style:style>
    <style:style style:name="T12_29" style:family="text"/>
    <style:style style:name="T12_30" style:family="text">
      <style:text-properties style:text-underline-style="solid" style:text-underline-color="font-color"/>
    </style:style>
    <style:style style:name="T12_31" style:family="text"/>
    <style:style style:name="P13" style:family="paragraph" style:parent-style-name="Body_20_Text">
      <style:paragraph-properties fo:margin-top="0.037cm"/>
    </style:style>
    <style:style style:name="Table1" style:family="table">
      <style:table-properties table:align="left" style:width="15.242cm" fo:margin-left="2.113cm"/>
    </style:style>
    <style:style style:name="Column1" style:family="table-column">
      <style:table-column-properties style:column-width="5.479cm" style:use-optimal-column-width="false"/>
    </style:style>
    <style:style style:name="Column2" style:family="table-column">
      <style:table-column-properties style:column-width="0.444cm" style:use-optimal-column-width="false"/>
    </style:style>
    <style:style style:name="Column3" style:family="table-column">
      <style:table-column-properties style:column-width="1.418cm" style:use-optimal-column-width="false"/>
    </style:style>
    <style:style style:name="Column4" style:family="table-column">
      <style:table-column-properties style:column-width="2.646cm" style:use-optimal-column-width="false"/>
    </style:style>
    <style:style style:name="Column5" style:family="table-column">
      <style:table-column-properties style:column-width="2.736cm" style:use-optimal-column-width="false"/>
    </style:style>
    <style:style style:name="Column6" style:family="table-column">
      <style:table-column-properties style:column-width="2.32cm" style:use-optimal-column-width="false"/>
    </style:style>
    <style:style style:name="Column7" style:family="table-column">
      <style:table-column-properties style:column-width="0.199cm" style:use-optimal-column-width="false"/>
    </style:style>
    <style:style style:name="Row1" style:family="table-row">
      <style:table-row-properties style:min-row-height="1.492cm" style:use-optimal-row-height="false"/>
    </style:style>
    <style:style style:name="Cell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Table_20_Paragraph">
      <style:paragraph-properties fo:margin-left="0.189cm" fo:margin-right="1.339cm"/>
    </style:style>
    <style:style style:name="T1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4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Table_20_Paragraph">
      <style:paragraph-properties fo:text-align="justify" fo:margin-left="0.189cm" fo:margin-right="0.164cm"/>
    </style:style>
    <style:style style:name="T1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5_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min-row-height="0.887cm" style:use-optimal-row-height="false"/>
    </style:style>
    <style:style style:name="Cell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Table_20_Paragraph">
      <style:paragraph-properties fo:margin-left="0.189cm"/>
    </style:style>
    <style:style style:name="T16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2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6_5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Table_20_Paragraph">
      <style:paragraph-properties fo:margin-left="0.189cm"/>
    </style:style>
    <style:style style:name="T17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6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8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0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2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7_13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893cm" style:use-optimal-row-height="false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Table_20_Paragraph">
      <style:paragraph-properties fo:line-height="0.444cm" fo:margin-left="0.189cm"/>
    </style:style>
    <style:style style:name="T18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2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4" style:family="text">
      <style:text-properties fo:letter-spacing="0.14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6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18_8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Table_20_Paragraph"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1.341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Table_20_Paragraph">
      <style:paragraph-properties fo:margin-top="0.004cm" fo:margin-left="0.189cm" fo:margin-right="0.159cm"/>
    </style:style>
    <style:style style:name="T20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4" style:family="text">
      <style:text-properties fo:letter-spacing="-0.02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0_6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Table_20_Paragraph">
      <style:paragraph-properties fo:margin-top="0.004cm" fo:margin-left="0.189cm"/>
    </style:style>
    <style:style style:name="T21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1_2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1.337cm" style:use-optimal-row-height="false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Table_20_Paragraph">
      <style:paragraph-properties fo:margin-left="0.189cm" fo:margin-right="1.339cm"/>
    </style:style>
    <style:style style:name="T22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2_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Table_20_Paragraph">
      <style:paragraph-properties fo:margin-left="0.189cm"/>
    </style:style>
    <style:style style:name="T23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2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4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6" style:family="text">
      <style:text-properties fo:letter-spacing="-0.005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7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3_8" style:family="text"/>
    <style:style style:name="T23_9" style:family="text">
      <style:text-properties fo:letter-spacing="-0.007cm" style:text-position="super 58%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min-row-height="2.23cm" style:use-optimal-row-height="false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Table_20_Paragraph">
      <style:paragraph-properties fo:margin-left="0.189cm"/>
    </style:style>
    <style:style style:name="T24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2" style:family="text">
      <style:text-properties fo:letter-spacing="-0.01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4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6" style:family="text">
      <style:text-properties fo:letter-spacing="-0.01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8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4_10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5" style:family="paragraph" style:parent-style-name="Table_20_Paragraph">
      <style:paragraph-properties fo:margin-left="0.189cm" fo:margin-right="0.843cm"/>
    </style:style>
    <style:style style:name="T2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5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Table_20_Paragraph">
      <style:paragraph-properties fo:margin-left="0.189cm"/>
    </style:style>
    <style:style style:name="T26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1.9cm" style:use-optimal-row-height="fals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Table_20_Paragraph">
      <style:paragraph-properties fo:margin-top="0.004cm" fo:margin-left="0.189cm"/>
    </style:style>
    <style:style style:name="T27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7_4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28" style:family="paragraph" style:parent-style-name="Table_20_Paragraph">
      <style:paragraph-properties fo:margin-left="0.189cm" fo:margin-right="0.843cm"/>
    </style:style>
    <style:style style:name="T28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8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left="#000000 0.018cm solid" fo:border-right="#000000 0.018cm solid" fo:wrap-option="wrap"/>
    </style:style>
    <style:style style:name="P29" style:family="paragraph" style:parent-style-name="Table_20_Paragraph">
      <style:paragraph-properties fo:margin-top="0.009cm" fo:margin-left="0.189cm"/>
    </style:style>
    <style:style style:name="T29_1" style:family="text">
      <style:text-properties style:font-name="MS Gothic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2" style:family="text">
      <style:text-properties fo:letter-spacing="-0.085cm" style:font-name="MS Gothic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4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6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8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0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4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29_15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30" style:family="paragraph" style:parent-style-name="Table_20_Paragraph">
      <style:paragraph-properties fo:text-indent="0cm" fo:margin-top="0.004cm" fo:margin-left="0.189cm" fo:margin-right="0.485cm">
        <style:tab-stops>
          <style:tab-stop style:type="left" style:leader-style="none" style:position="0.497cm"/>
        </style:tab-stops>
      </style:paragraph-properties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4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6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7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8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9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0" style:family="text">
      <style:text-properties fo:letter-spacing="-0.01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2" style:family="text">
      <style:text-properties fo:letter-spacing="-0.011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0_1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893cm" style:use-optimal-row-height="false"/>
    </style:style>
    <style:style style:name="Cell1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1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2" style:family="paragraph" style:parent-style-name="Table_20_Paragraph"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Table_20_Paragraph"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Table_20_Paragraph">
      <style:paragraph-properties fo:line-height="0.448cm" fo:margin-left="0.194cm" fo:margin-right="0.891cm"/>
    </style:style>
    <style:style style:name="T34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4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4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4_4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Table_20_Paragraph">
      <style:paragraph-properties fo:margin-left="0.19cm"/>
    </style:style>
    <style:style style:name="T35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36" style:family="paragraph" style:parent-style-name="Table_20_Paragraph">
      <style:paragraph-properties fo:line-height="0.409cm" fo:margin-top="0.002cm" fo:margin-left="0.19cm"/>
    </style:style>
    <style:style style:name="T36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" style:family="paragraph" style:parent-style-name="Table_20_Paragraph">
      <style:paragraph-properties fo:line-height="0.448cm" fo:margin-left="0.19cm"/>
    </style:style>
    <style:style style:name="T37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7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7_3" style:family="text">
      <style:text-properties fo:letter-spacing="-0.002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37_4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left="#000000 0.018cm solid" fo:border-right="#000000 0.018cm solid" fo:wrap-option="wrap"/>
    </style:style>
    <style:style style:name="P38" style:family="paragraph" style:parent-style-name="Table_20_Paragraph"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1.337cm" style:use-optimal-row-height="false"/>
    </style:style>
    <style:style style:name="Cell22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39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1" style:family="paragraph" style:parent-style-name="Table_20_Paragraph">
      <style:paragraph-properties fo:line-height="0.443cm" fo:margin-left="0.189cm"/>
    </style:style>
    <style:style style:name="T41_1" style:family="text">
      <style:text-properties fo:letter-spacing="-0.01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Table_20_Paragraph">
      <style:paragraph-properties fo:text-indent="0.109cm" fo:line-height="101%" fo:margin-left="0.194cm"/>
    </style:style>
    <style:style style:name="T42_1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2_2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" style:family="paragraph" style:parent-style-name="Table_20_Paragraph">
      <style:paragraph-properties fo:line-height="0.443cm" fo:margin-left="0.19cm">
        <style:tab-stops>
          <style:tab-stop style:type="left" style:leader-style="none" style:position="1.718cm"/>
        </style:tab-stops>
      </style:paragraph-properties>
    </style:style>
    <style:style style:name="T43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3_2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3_3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44" style:family="paragraph" style:parent-style-name="Table_20_Paragraph">
      <style:paragraph-properties fo:line-height="0.444cm" fo:margin-top="0.002cm" fo:margin-left="0.19cm"/>
    </style:style>
    <style:style style:name="T44_1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45" style:family="paragraph" style:parent-style-name="Table_20_Paragraph">
      <style:paragraph-properties fo:line-height="0.413cm" fo:margin-left="0.19cm"/>
    </style:style>
    <style:style style:name="T45_1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45_2" style:family="text"/>
    <style:style style:name="T45_3" style:family="text">
      <style:text-properties fo:letter-spacing="-0.007cm" style:text-position="super 58%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6" style:family="paragraph" style:parent-style-name="Table_20_Paragraph">
      <style:paragraph-properties fo:line-height="0.443cm" fo:margin-left="0.19cm"/>
    </style:style>
    <style:style style:name="T46_1" style:family="text">
      <style:text-properties fo:letter-spacing="-0.009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left="#000000 0.018cm solid" fo:border-right="#000000 0.018cm solid" fo:wrap-option="wrap"/>
    </style:style>
    <style:style style:name="P47" style:family="paragraph" style:parent-style-name="Table_20_Paragraph"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min-row-height="0.452cm" style:use-optimal-row-height="false"/>
    </style:style>
    <style:style style:name="Cell29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8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49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31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50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51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3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52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4" style:family="table-cell">
      <style:table-cell-properties style:vertical-align="top" fo:border-top="#000000 0.018cm solid" fo:border-bottom="#000000 0.035cm solid" fo:border-left="#000000 0.018cm solid" fo:border-right="#000000 0.018cm solid" fo:wrap-option="wrap"/>
    </style:style>
    <style:style style:name="P53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54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11" style:family="table-row">
      <style:table-row-properties style:min-row-height="1.776cm" style:use-optimal-row-height="false"/>
    </style:style>
    <style:style style:name="Cell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5" style:family="paragraph" style:parent-style-name="Table_20_Paragraph">
      <style:paragraph-properties fo:margin-left="0.189cm" fo:margin-right="0.843cm"/>
    </style:style>
    <style:style style:name="T55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5_2" style:family="text">
      <style:text-properties fo:letter-spacing="-0.028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5_3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5_4" style:family="text">
      <style:text-properties fo:letter-spacing="-0.026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5_5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56" style:family="paragraph" style:parent-style-name="Table_20_Paragraph">
      <style:paragraph-properties fo:line-height="0.409cm" fo:margin-left="0.189cm"/>
    </style:style>
    <style:style style:name="T56_1" style:family="text">
      <style:text-properties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6_2" style:family="text">
      <style:text-properties fo:letter-spacing="-0.007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6_3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37" style:family="table-cell">
      <style:table-cell-properties style:vertical-align="top" fo:border-top="#000000 0.035cm solid" fo:border-bottom="#000000 0.018cm solid" fo:border-left="#000000 0.018cm solid" fo:border-right="#000000 0.018cm solid" fo:wrap-option="wrap"/>
    </style:style>
    <style:style style:name="P57" style:family="paragraph" style:parent-style-name="Table_20_Paragraph">
      <style:paragraph-properties fo:line-height="101%" fo:margin-left="0.189cm" fo:margin-right="5.398cm"/>
    </style:style>
    <style:style style:name="T57_1" style:family="text"/>
    <style:style style:name="T57_2" style:family="text">
      <style:text-properties fo:letter-spacing="-0.004cm" fo:color="#0000ff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57_3" style:family="text">
      <style:text-properties fo:letter-spacing="-0.004cm" fo:color="#0000ff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7_4" style:family="text"/>
    <style:style style:name="T57_5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T57_6" style:family="text">
      <style:text-properties fo:letter-spacing="-0.004cm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P58" style:family="paragraph" style:parent-style-name="Body_20_Text">
      <style:text-properties fo:font-size="11pt" style:font-size-asian="11pt"/>
    </style:style>
    <style:style style:name="P59" style:family="paragraph" style:parent-style-name="Body_20_Text">
      <style:paragraph-properties fo:margin-top="0.009cm"/>
      <style:text-properties fo:font-size="11pt" style:font-size-asian="11pt"/>
    </style:style>
    <style:style style:name="P60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0_1" style:family="text"/>
    <style:style style:name="T60_2" style:family="text">
      <style:text-properties fo:letter-spacing="-0.011cm"/>
    </style:style>
    <style:style style:name="T60_3" style:family="text"/>
    <style:style style:name="T60_4" style:family="text">
      <style:text-properties fo:letter-spacing="-0.018cm"/>
    </style:style>
    <style:style style:name="T60_5" style:family="text"/>
    <style:style style:name="T60_6" style:family="text">
      <style:text-properties fo:letter-spacing="-0.014cm"/>
    </style:style>
    <style:style style:name="T60_7" style:family="text"/>
    <style:style style:name="T60_8" style:family="text">
      <style:text-properties fo:letter-spacing="-0.014cm"/>
    </style:style>
    <style:style style:name="T60_9" style:family="text"/>
    <style:style style:name="T60_10" style:family="text">
      <style:text-properties fo:letter-spacing="-0.016cm"/>
    </style:style>
    <style:style style:name="T60_11" style:family="text"/>
    <style:style style:name="T60_12" style:family="text">
      <style:text-properties fo:letter-spacing="-0.016cm"/>
    </style:style>
    <style:style style:name="T60_13" style:family="text"/>
    <style:style style:name="T60_14" style:family="text">
      <style:text-properties fo:letter-spacing="-0.012cm"/>
    </style:style>
    <style:style style:name="T60_15" style:family="text"/>
    <style:style style:name="T60_16" style:family="text">
      <style:text-properties fo:letter-spacing="-0.011cm"/>
    </style:style>
    <style:style style:name="T60_17" style:family="text"/>
    <style:style style:name="T60_18" style:family="text">
      <style:text-properties fo:letter-spacing="-0.012cm"/>
    </style:style>
    <style:style style:name="T60_19" style:family="text"/>
    <style:style style:name="T60_20" style:family="text">
      <style:text-properties fo:letter-spacing="-0.018cm"/>
    </style:style>
    <style:style style:name="T60_21" style:family="text"/>
    <style:style style:name="T60_22" style:family="text">
      <style:text-properties fo:letter-spacing="-0.011cm"/>
    </style:style>
    <style:style style:name="T60_23" style:family="text"/>
    <style:style style:name="T60_24" style:family="text">
      <style:text-properties fo:letter-spacing="-0.011cm"/>
    </style:style>
    <style:style style:name="T60_25" style:family="text"/>
    <style:style style:name="T60_26" style:family="text">
      <style:text-properties fo:letter-spacing="-0.014cm"/>
    </style:style>
    <style:style style:name="T60_27" style:family="text"/>
    <style:style style:name="T60_28" style:family="text">
      <style:text-properties fo:letter-spacing="-0.016cm"/>
    </style:style>
    <style:style style:name="T60_29" style:family="text"/>
    <style:style style:name="T60_30" style:family="text">
      <style:text-properties fo:letter-spacing="-0.009cm"/>
    </style:style>
    <style:style style:name="T60_31" style:family="text"/>
    <style:style style:name="T60_32" style:family="text">
      <style:text-properties fo:letter-spacing="-0.009cm"/>
    </style:style>
    <style:style style:name="T60_33" style:family="text"/>
    <style:style style:name="T60_34" style:family="text">
      <style:text-properties fo:letter-spacing="-0.009cm"/>
    </style:style>
    <style:style style:name="T60_35" style:family="text"/>
    <style:style style:name="T60_36" style:family="text">
      <style:text-properties fo:letter-spacing="-0.011cm"/>
    </style:style>
    <style:style style:name="T60_37" style:family="text"/>
    <style:style style:name="T60_38" style:family="text">
      <style:text-properties fo:letter-spacing="-0.014cm"/>
    </style:style>
    <style:style style:name="T60_39" style:family="text"/>
    <style:style style:name="T60_40" style:family="text">
      <style:text-properties style:text-underline-style="solid" style:text-underline-color="font-color"/>
    </style:style>
    <style:style style:name="T60_41" style:family="text"/>
    <style:style style:name="T60_42" style:family="text">
      <style:text-properties fo:letter-spacing="-0.011cm"/>
    </style:style>
    <style:style style:name="T60_43" style:family="text"/>
    <style:style style:name="T60_44" style:family="text">
      <style:text-properties fo:letter-spacing="-0.009cm"/>
    </style:style>
    <style:style style:name="T60_45" style:family="text"/>
    <style:style style:name="T60_46" style:family="text">
      <style:text-properties fo:letter-spacing="-0.012cm"/>
    </style:style>
    <style:style style:name="T60_47" style:family="text"/>
    <style:style style:name="T60_48" style:family="text">
      <style:text-properties fo:letter-spacing="-0.009cm"/>
    </style:style>
    <style:style style:name="T60_49" style:family="text"/>
    <style:style style:name="T60_50" style:family="text">
      <style:text-properties fo:letter-spacing="-0.012cm"/>
    </style:style>
    <style:style style:name="T60_51" style:family="text"/>
    <style:style style:name="T60_52" style:family="text">
      <style:text-properties style:text-underline-style="solid" style:text-underline-color="font-color"/>
    </style:style>
    <style:style style:name="T60_53" style:family="text"/>
    <style:style style:name="T60_54" style:family="text">
      <style:text-properties fo:letter-spacing="-0.011cm"/>
    </style:style>
    <style:style style:name="T60_55" style:family="text"/>
    <style:style style:name="P61" style:family="paragraph" style:parent-style-name="Body_20_Text">
      <style:paragraph-properties fo:margin-top="0.007cm"/>
      <style:text-properties fo:font-size="7pt" style:font-size-asian="7pt"/>
    </style:style>
    <style:style style:name="FR1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62" style:family="paragraph" style:parent-style-name="Normal">
      <style:paragraph-properties fo:margin-top="0.148cm" fo:margin-left="0.635cm"/>
    </style:style>
    <style:style style:name="T62_1" style:family="text">
      <style:text-properties style:text-position="54% 100%" style:font-name="Verdana" fo:font-size="6.5pt" style:font-size-asian="6.5pt"/>
    </style:style>
    <style:style style:name="T62_2" style:family="text">
      <style:text-properties fo:letter-spacing="0.032cm" style:text-position="54% 100%" style:font-name="Verdana" fo:font-size="6.5pt" style:font-size-asian="6.5pt"/>
    </style:style>
    <style:style style:name="T62_3" style:family="text">
      <style:text-properties style:font-name="Verdana" fo:font-size="10pt" style:font-size-asian="10pt"/>
    </style:style>
    <style:style style:name="T62_4" style:family="text"/>
    <style:style style:name="T62_5" style:family="text">
      <style:text-properties fo:letter-spacing="-0.002cm"/>
    </style:style>
    <style:style style:name="T62_6" style:family="text"/>
    <style:style style:name="T62_7" style:family="text">
      <style:text-properties fo:letter-spacing="-0.007cm"/>
    </style:style>
    <style:style style:name="T62_8" style:family="text"/>
    <style:style style:name="T62_9" style:family="text">
      <style:text-properties fo:letter-spacing="-0.009cm"/>
    </style:style>
    <style:style style:name="T62_10" style:family="text"/>
    <style:style style:name="T62_11" style:family="text">
      <style:text-properties fo:letter-spacing="-0.005cm"/>
    </style:style>
    <style:style style:name="T62_12" style:family="text"/>
    <style:style style:name="T62_13" style:family="text">
      <style:text-properties fo:letter-spacing="-0.007cm"/>
    </style:style>
    <style:style style:name="T62_14" style:family="text"/>
    <style:style style:name="T62_15" style:family="text">
      <style:text-properties fo:letter-spacing="-0.005cm"/>
    </style:style>
    <style:style style:name="T62_16" style:family="text"/>
    <style:style style:name="T62_17" style:family="text">
      <style:text-properties fo:letter-spacing="-0.002cm"/>
    </style:style>
    <style:style style:name="T62_18" style:family="text">
      <style:text-properties fo:letter-spacing="-0.004cm"/>
    </style:style>
    <style:style style:name="P63" style:family="paragraph" style:parent-style-name="Normal">
      <style:paragraph-properties fo:margin-top="0.002cm" fo:margin-left="0.635cm"/>
    </style:style>
    <style:style style:name="T63_1" style:family="text">
      <style:text-properties style:text-position="54% 100%" style:font-name="Verdana" fo:font-size="6.5pt" style:font-size-asian="6.5pt"/>
    </style:style>
    <style:style style:name="T63_2" style:family="text">
      <style:text-properties fo:letter-spacing="0.032cm" style:text-position="54% 100%" style:font-name="Verdana" fo:font-size="6.5pt" style:font-size-asian="6.5pt"/>
    </style:style>
    <style:style style:name="T63_3" style:family="text">
      <style:text-properties style:font-name="Verdana" fo:font-size="10pt" style:font-size-asian="10pt"/>
    </style:style>
    <style:style style:name="T63_4" style:family="text"/>
    <style:style style:name="T63_5" style:family="text">
      <style:text-properties fo:letter-spacing="-0.002cm"/>
    </style:style>
    <style:style style:name="T63_6" style:family="text"/>
    <style:style style:name="T63_7" style:family="text">
      <style:text-properties fo:letter-spacing="-0.007cm"/>
    </style:style>
    <style:style style:name="T63_8" style:family="text"/>
    <style:style style:name="T63_9" style:family="text">
      <style:text-properties fo:letter-spacing="-0.009cm"/>
    </style:style>
    <style:style style:name="T63_10" style:family="text"/>
    <style:style style:name="T63_11" style:family="text">
      <style:text-properties fo:letter-spacing="-0.005cm"/>
    </style:style>
    <style:style style:name="T63_12" style:family="text"/>
    <style:style style:name="T63_13" style:family="text">
      <style:text-properties fo:letter-spacing="-0.007cm"/>
    </style:style>
    <style:style style:name="T63_14" style:family="text"/>
    <style:style style:name="T63_15" style:family="text">
      <style:text-properties fo:letter-spacing="-0.005cm"/>
    </style:style>
    <style:style style:name="T63_16" style:family="text"/>
    <style:style style:name="T63_17" style:family="text">
      <style:text-properties fo:letter-spacing="-0.002cm"/>
    </style:style>
    <style:style style:name="T63_18" style:family="text">
      <style:text-properties fo:letter-spacing="-0.004cm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64" style:family="paragraph" style:parent-style-name="Body_20_Text" style:master-page-name="MasterPage2">
      <style:paragraph-properties fo:margin-top="0.183cm"/>
      <style:text-properties fo:font-size="11pt" style:font-size-asian="11pt"/>
    </style:style>
    <style:style style:name="P65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5_1" style:family="text"/>
    <style:style style:name="T65_2" style:family="text">
      <style:text-properties fo:letter-spacing="-0.009cm"/>
    </style:style>
    <style:style style:name="T65_3" style:family="text"/>
    <style:style style:name="T65_4" style:family="text">
      <style:text-properties fo:letter-spacing="-0.009cm"/>
    </style:style>
    <style:style style:name="T65_5" style:family="text"/>
    <style:style style:name="T65_6" style:family="text">
      <style:text-properties fo:letter-spacing="-0.011cm"/>
    </style:style>
    <style:style style:name="T65_7" style:family="text"/>
    <style:style style:name="T65_8" style:family="text">
      <style:text-properties fo:letter-spacing="-0.016cm"/>
    </style:style>
    <style:style style:name="T65_9" style:family="text"/>
    <style:style style:name="T65_10" style:family="text">
      <style:text-properties fo:letter-spacing="-0.009cm"/>
    </style:style>
    <style:style style:name="T65_11" style:family="text"/>
    <style:style style:name="T65_12" style:family="text">
      <style:text-properties fo:letter-spacing="-0.012cm"/>
    </style:style>
    <style:style style:name="T65_13" style:family="text"/>
    <style:style style:name="T65_14" style:family="text">
      <style:text-properties fo:letter-spacing="-0.011cm"/>
    </style:style>
    <style:style style:name="T65_15" style:family="text"/>
    <style:style style:name="T65_16" style:family="text">
      <style:text-properties fo:letter-spacing="-0.016cm"/>
    </style:style>
    <style:style style:name="T65_17" style:family="text"/>
    <style:style style:name="T65_18" style:family="text">
      <style:text-properties fo:letter-spacing="-0.009cm"/>
    </style:style>
    <style:style style:name="T65_19" style:family="text"/>
    <style:style style:name="T65_20" style:family="text">
      <style:text-properties fo:letter-spacing="-0.014cm"/>
    </style:style>
    <style:style style:name="T65_21" style:family="text"/>
    <style:style style:name="T65_22" style:family="text">
      <style:text-properties fo:letter-spacing="-0.009cm"/>
    </style:style>
    <style:style style:name="T65_23" style:family="text"/>
    <style:style style:name="T65_24" style:family="text">
      <style:text-properties fo:letter-spacing="-0.009cm"/>
    </style:style>
    <style:style style:name="T65_25" style:family="text"/>
    <style:style style:name="T65_26" style:family="text">
      <style:text-properties fo:letter-spacing="-0.009cm"/>
    </style:style>
    <style:style style:name="T65_27" style:family="text"/>
    <style:style style:name="T65_28" style:family="text">
      <style:text-properties fo:letter-spacing="-0.005cm"/>
    </style:style>
    <style:style style:name="T65_29" style:family="text"/>
    <style:style style:name="T65_30" style:family="text">
      <style:text-properties fo:font-style="italic" style:font-style-asian="italic" style:font-name="Arial" fo:font-weight="bold" style:font-weight-asian="bold"/>
    </style:style>
    <style:style style:name="P66" style:family="paragraph" style:parent-style-name="Body_20_Text">
      <style:paragraph-properties fo:margin-top="0.002cm"/>
      <style:text-properties fo:font-style="italic" style:font-style-asian="italic" style:font-name="Arial" fo:font-size="11pt" style:font-size-asian="11pt" fo:font-weight="bold" style:font-weight-asian="bold"/>
    </style:style>
    <style:style style:name="P67" style:family="paragraph" style:parent-style-name="List_20_Paragraph">
      <style:paragraph-properties fo:text-align="justify" fo:margin-right="1.256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7_1" style:family="text"/>
    <style:style style:name="T67_2" style:family="text">
      <style:text-properties fo:letter-spacing="-0.026cm"/>
    </style:style>
    <style:style style:name="T67_3" style:family="text"/>
    <style:style style:name="T67_4" style:family="text">
      <style:text-properties fo:letter-spacing="-0.023cm"/>
    </style:style>
    <style:style style:name="T67_5" style:family="text"/>
    <style:style style:name="T67_6" style:family="text">
      <style:text-properties fo:letter-spacing="-0.021cm"/>
    </style:style>
    <style:style style:name="T67_7" style:family="text"/>
    <style:style style:name="T67_8" style:family="text">
      <style:text-properties fo:letter-spacing="-0.026cm"/>
    </style:style>
    <style:style style:name="T67_9" style:family="text"/>
    <style:style style:name="T67_10" style:family="text">
      <style:text-properties fo:letter-spacing="-0.026cm"/>
    </style:style>
    <style:style style:name="T67_11" style:family="text"/>
    <style:style style:name="T67_12" style:family="text">
      <style:text-properties fo:letter-spacing="-0.026cm"/>
    </style:style>
    <style:style style:name="T67_13" style:family="text"/>
    <style:style style:name="T67_14" style:family="text">
      <style:text-properties fo:letter-spacing="-0.018cm"/>
    </style:style>
    <style:style style:name="T67_15" style:family="text"/>
    <style:style style:name="T67_16" style:family="text">
      <style:text-properties fo:letter-spacing="-0.026cm"/>
    </style:style>
    <style:style style:name="T67_17" style:family="text"/>
    <style:style style:name="T67_18" style:family="text">
      <style:text-properties fo:letter-spacing="-0.025cm"/>
    </style:style>
    <style:style style:name="T67_19" style:family="text"/>
    <style:style style:name="T67_20" style:family="text">
      <style:text-properties fo:letter-spacing="-0.021cm"/>
    </style:style>
    <style:style style:name="T67_21" style:family="text"/>
    <style:style style:name="T67_22" style:family="text">
      <style:text-properties fo:letter-spacing="-0.026cm"/>
    </style:style>
    <style:style style:name="T67_23" style:family="text"/>
    <style:style style:name="T67_24" style:family="text">
      <style:text-properties fo:letter-spacing="-0.004cm"/>
    </style:style>
    <style:style style:name="P68" style:family="paragraph" style:parent-style-name="List_20_Paragraph">
      <style:paragraph-properties fo:text-align="justify" fo:margin-top="0.446cm" fo:margin-right="1.259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68_1" style:family="text"/>
    <style:style style:name="T68_2" style:family="text">
      <style:text-properties fo:letter-spacing="-0.004cm"/>
    </style:style>
    <style:style style:name="P69" style:family="paragraph" style:parent-style-name="Body_20_Text">
      <style:paragraph-properties fo:margin-top="0.002cm"/>
      <style:text-properties fo:font-size="11pt" style:font-size-asian="11pt"/>
    </style:style>
    <style:style style:name="P70" style:family="paragraph" style:parent-style-name="List_20_Paragraph">
      <style:paragraph-properties fo:text-align="justify" fo:margin-right="1.261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0_1" style:family="text"/>
    <style:style style:name="P71" style:family="paragraph" style:parent-style-name="List_20_Paragraph">
      <style:paragraph-properties fo:text-indent="-0.631cm" fo:margin-top="0.446cm" fo:margin-left="2.536cm">
        <style:tab-stops>
          <style:tab-stop style:type="left" style:leader-style="none" style:position="0cm"/>
        </style:tab-stops>
      </style:paragraph-properties>
    </style:style>
    <style:style style:name="T71_1" style:family="text"/>
    <style:style style:name="T71_2" style:family="text">
      <style:text-properties fo:letter-spacing="-0.007cm"/>
    </style:style>
    <style:style style:name="T71_3" style:family="text"/>
    <style:style style:name="T71_4" style:family="text">
      <style:text-properties fo:letter-spacing="-0.009cm"/>
    </style:style>
    <style:style style:name="T71_5" style:family="text"/>
    <style:style style:name="T71_6" style:family="text">
      <style:text-properties fo:letter-spacing="-0.012cm"/>
    </style:style>
    <style:style style:name="T71_7" style:family="text"/>
    <style:style style:name="T71_8" style:family="text">
      <style:text-properties fo:letter-spacing="-0.011cm"/>
    </style:style>
    <style:style style:name="T71_9" style:family="text"/>
    <style:style style:name="T71_10" style:family="text">
      <style:text-properties fo:letter-spacing="-0.009cm"/>
    </style:style>
    <style:style style:name="T71_11" style:family="text">
      <style:text-properties fo:letter-spacing="-0.004cm"/>
    </style:style>
    <style:style style:name="P72" style:family="paragraph" style:parent-style-name="Body_20_Text">
      <style:text-properties fo:font-size="11pt" style:font-size-asian="11pt"/>
    </style:style>
    <style:style style:name="P73" style:family="paragraph" style:parent-style-name="Normal">
      <style:paragraph-properties fo:text-align="justify" fo:margin-left="1.905cm" fo:margin-right="1.265cm"/>
    </style:style>
    <style:style style:name="T73_1" style:family="text"/>
    <style:style style:name="T73_2" style:family="text">
      <style:text-properties fo:letter-spacing="-0.005cm"/>
    </style:style>
    <style:style style:name="T73_3" style:family="text"/>
    <style:style style:name="T73_4" style:family="text">
      <style:text-properties fo:letter-spacing="-0.005cm"/>
    </style:style>
    <style:style style:name="T73_5" style:family="text"/>
    <style:style style:name="T73_6" style:family="text">
      <style:text-properties fo:letter-spacing="-0.002cm"/>
    </style:style>
    <style:style style:name="T73_7" style:family="text"/>
    <style:style style:name="T73_8" style:family="text">
      <style:text-properties fo:letter-spacing="-0.005cm"/>
    </style:style>
    <style:style style:name="T73_9" style:family="text"/>
    <style:style style:name="T73_10" style:family="text">
      <style:text-properties fo:letter-spacing="-0.005cm"/>
    </style:style>
    <style:style style:name="T73_11" style:family="text"/>
    <style:style style:name="T73_12" style:family="text">
      <style:text-properties fo:letter-spacing="-0.002cm"/>
    </style:style>
    <style:style style:name="T73_13" style:family="text"/>
    <style:style style:name="T73_14" style:family="text">
      <style:text-properties fo:letter-spacing="-0.005cm"/>
    </style:style>
    <style:style style:name="T73_15" style:family="text"/>
    <style:style style:name="T73_16" style:family="text">
      <style:text-properties fo:letter-spacing="-0.002cm"/>
    </style:style>
    <style:style style:name="T73_17" style:family="text"/>
    <style:style style:name="T73_18" style:family="text">
      <style:text-properties fo:letter-spacing="-0.005cm"/>
    </style:style>
    <style:style style:name="T73_19" style:family="text"/>
    <style:style style:name="T73_20" style:family="text">
      <style:text-properties fo:letter-spacing="-0.005cm"/>
    </style:style>
    <style:style style:name="T73_21" style:family="text"/>
    <style:style style:name="T73_22" style:family="text">
      <style:text-properties fo:letter-spacing="-0.002cm"/>
    </style:style>
    <style:style style:name="T73_23" style:family="text"/>
    <style:style style:name="T73_24" style:family="text">
      <style:text-properties fo:letter-spacing="-0.005cm"/>
    </style:style>
    <style:style style:name="T73_25" style:family="text"/>
    <style:style style:name="T73_26" style:family="text">
      <style:text-properties fo:letter-spacing="-0.028cm"/>
    </style:style>
    <style:style style:name="T73_27" style:family="text"/>
    <style:style style:name="T73_28" style:family="text">
      <style:text-properties fo:letter-spacing="-0.026cm"/>
    </style:style>
    <style:style style:name="T73_29" style:family="text"/>
    <style:style style:name="T73_30" style:family="text">
      <style:text-properties fo:letter-spacing="-0.026cm"/>
    </style:style>
    <style:style style:name="T73_31" style:family="text"/>
    <style:style style:name="T73_32" style:family="text">
      <style:text-properties fo:letter-spacing="-0.028cm"/>
    </style:style>
    <style:style style:name="T73_33" style:family="text"/>
    <style:style style:name="T73_34" style:family="text">
      <style:text-properties fo:letter-spacing="-0.026cm"/>
    </style:style>
    <style:style style:name="T73_35" style:family="text"/>
    <style:style style:name="T73_36" style:family="text">
      <style:text-properties fo:letter-spacing="-0.026cm"/>
    </style:style>
    <style:style style:name="T73_37" style:family="text"/>
    <style:style style:name="T73_38" style:family="text">
      <style:text-properties fo:letter-spacing="-0.026cm"/>
    </style:style>
    <style:style style:name="T73_39" style:family="text"/>
    <style:style style:name="T73_40" style:family="text">
      <style:text-properties fo:letter-spacing="-0.028cm"/>
    </style:style>
    <style:style style:name="T73_41" style:family="text"/>
    <style:style style:name="T73_42" style:family="text">
      <style:text-properties fo:letter-spacing="-0.026cm"/>
    </style:style>
    <style:style style:name="T73_43" style:family="text"/>
    <style:style style:name="T73_44" style:family="text">
      <style:text-properties fo:letter-spacing="-0.026cm"/>
    </style:style>
    <style:style style:name="T73_45" style:family="text"/>
    <style:style style:name="T73_46" style:family="text">
      <style:text-properties fo:letter-spacing="-0.028cm"/>
    </style:style>
    <style:style style:name="T73_47" style:family="text"/>
    <style:style style:name="T73_48" style:family="text">
      <style:text-properties fo:letter-spacing="-0.026cm"/>
    </style:style>
    <style:style style:name="T73_49" style:family="text"/>
    <style:style style:name="P74" style:family="paragraph" style:parent-style-name="List_20_Paragraph">
      <style:paragraph-properties fo:text-align="justify" fo:margin-top="0.444cm" fo:margin-right="1.254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4_1" style:family="text"/>
    <style:style style:name="T74_2" style:family="text">
      <style:text-properties fo:letter-spacing="-0.016cm"/>
    </style:style>
    <style:style style:name="T74_3" style:family="text"/>
    <style:style style:name="T74_4" style:family="text">
      <style:text-properties fo:letter-spacing="-0.018cm"/>
    </style:style>
    <style:style style:name="T74_5" style:family="text"/>
    <style:style style:name="T74_6" style:family="text">
      <style:text-properties fo:letter-spacing="-0.019cm"/>
    </style:style>
    <style:style style:name="T74_7" style:family="text"/>
    <style:style style:name="T74_8" style:family="text">
      <style:text-properties fo:letter-spacing="-0.019cm"/>
    </style:style>
    <style:style style:name="T74_9" style:family="text"/>
    <style:style style:name="T74_10" style:family="text">
      <style:text-properties fo:letter-spacing="-0.018cm"/>
    </style:style>
    <style:style style:name="T74_11" style:family="text"/>
    <style:style style:name="T74_12" style:family="text">
      <style:text-properties fo:letter-spacing="-0.018cm"/>
    </style:style>
    <style:style style:name="T74_13" style:family="text"/>
    <style:style style:name="T74_14" style:family="text">
      <style:text-properties fo:letter-spacing="-0.018cm"/>
    </style:style>
    <style:style style:name="T74_15" style:family="text"/>
    <style:style style:name="T74_16" style:family="text">
      <style:text-properties fo:letter-spacing="-0.019cm"/>
    </style:style>
    <style:style style:name="T74_17" style:family="text"/>
    <style:style style:name="T74_18" style:family="text">
      <style:text-properties fo:letter-spacing="-0.019cm"/>
    </style:style>
    <style:style style:name="T74_19" style:family="text"/>
    <style:style style:name="T74_20" style:family="text">
      <style:text-properties fo:letter-spacing="-0.018cm"/>
    </style:style>
    <style:style style:name="T74_21" style:family="text"/>
    <style:style style:name="T74_22" style:family="text">
      <style:text-properties fo:letter-spacing="-0.004cm"/>
    </style:style>
    <style:style style:name="P75" style:family="paragraph" style:parent-style-name="Body_20_Text">
      <style:text-properties fo:font-size="11pt" style:font-size-asian="11pt"/>
    </style:style>
    <style:style style:name="P76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6_1" style:family="text"/>
    <style:style style:name="P77" style:family="paragraph" style:parent-style-name="Body_20_Text">
      <style:text-properties fo:font-size="11pt" style:font-size-asian="11pt"/>
    </style:style>
    <style:style style:name="P78" style:family="paragraph" style:parent-style-name="List_20_Paragraph">
      <style:paragraph-properties fo:text-align="justify" fo:margin-right="1.261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78_1" style:family="text"/>
    <style:style style:name="T78_2" style:family="text">
      <style:text-properties fo:letter-spacing="-0.004cm"/>
    </style:style>
    <style:style style:name="P79" style:family="paragraph" style:parent-style-name="Body_20_Text">
      <style:paragraph-properties fo:margin-top="0.002cm"/>
      <style:text-properties fo:font-size="11pt" style:font-size-asian="11pt"/>
    </style:style>
    <style:style style:name="P80" style:family="paragraph" style:parent-style-name="List_20_Paragraph">
      <style:paragraph-properties fo:text-align="justify" fo:margin-top="0.002cm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80_1" style:family="text"/>
    <style:style style:name="T80_2" style:family="text">
      <style:text-properties fo:letter-spacing="-0.004cm"/>
    </style:style>
    <style:style style:name="T80_3" style:family="text"/>
    <style:style style:name="T80_4" style:family="text">
      <style:text-properties fo:letter-spacing="-0.004cm"/>
    </style:style>
    <style:style style:name="T80_5" style:family="text"/>
    <style:style style:name="T80_6" style:family="text">
      <style:text-properties fo:letter-spacing="-0.004cm"/>
    </style:style>
    <style:style style:name="T80_7" style:family="text"/>
    <style:style style:name="T80_8" style:family="text">
      <style:text-properties fo:letter-spacing="-0.005cm"/>
    </style:style>
    <style:style style:name="T80_9" style:family="text"/>
    <style:style style:name="T80_10" style:family="text">
      <style:text-properties fo:letter-spacing="-0.004cm"/>
    </style:style>
    <style:style style:name="T80_11" style:family="text"/>
    <style:style style:name="T80_12" style:family="text">
      <style:text-properties fo:letter-spacing="-0.007cm"/>
    </style:style>
    <style:style style:name="T80_13" style:family="text"/>
    <style:style style:name="T80_14" style:family="text">
      <style:text-properties fo:letter-spacing="-0.005cm"/>
    </style:style>
    <style:style style:name="T80_15" style:family="text"/>
    <style:style style:name="T80_16" style:family="text">
      <style:text-properties fo:letter-spacing="-0.002cm"/>
    </style:style>
    <style:style style:name="T80_17" style:family="text"/>
    <style:style style:name="T80_18" style:family="text">
      <style:text-properties fo:letter-spacing="-0.007cm"/>
    </style:style>
    <style:style style:name="T80_19" style:family="text"/>
    <style:style style:name="T80_20" style:family="text">
      <style:text-properties fo:letter-spacing="-0.004cm"/>
    </style:style>
    <style:style style:name="T80_21" style:family="text"/>
    <style:style style:name="T80_22" style:family="text">
      <style:text-properties fo:letter-spacing="-0.002cm"/>
    </style:style>
    <style:style style:name="T80_23" style:family="text"/>
    <style:style style:name="T80_24" style:family="text">
      <style:text-properties fo:letter-spacing="-0.004cm"/>
    </style:style>
    <style:style style:name="T80_25" style:family="text"/>
    <style:style style:name="T80_26" style:family="text">
      <style:text-properties fo:letter-spacing="-0.005cm"/>
    </style:style>
    <style:style style:name="T80_27" style:family="text"/>
    <style:style style:name="T80_28" style:family="text">
      <style:text-properties fo:letter-spacing="-0.005cm"/>
    </style:style>
    <style:style style:name="T80_29" style:family="text"/>
    <style:style style:name="T80_30" style:family="text">
      <style:text-properties fo:letter-spacing="-0.009cm"/>
    </style:style>
    <style:style style:name="T80_31" style:family="text"/>
    <style:style style:name="T80_32" style:family="text">
      <style:text-properties fo:letter-spacing="-0.004cm"/>
    </style:style>
    <style:style style:name="T80_33" style:family="text"/>
    <style:style style:name="T80_34" style:family="text">
      <style:text-properties fo:letter-spacing="-0.005cm"/>
    </style:style>
    <style:style style:name="T80_35" style:family="text"/>
    <style:style style:name="T80_36" style:family="text">
      <style:text-properties fo:letter-spacing="-0.007cm"/>
    </style:style>
    <style:style style:name="T80_37" style:family="text"/>
    <style:style style:name="T80_38" style:family="text">
      <style:text-properties fo:letter-spacing="-0.005cm"/>
    </style:style>
    <style:style style:name="T80_39" style:family="text"/>
    <style:style style:name="T80_40" style:family="text">
      <style:text-properties fo:letter-spacing="-0.007cm"/>
    </style:style>
    <style:style style:name="T80_41" style:family="text"/>
    <style:style style:name="T80_42" style:family="text">
      <style:text-properties fo:letter-spacing="-0.004cm"/>
    </style:style>
    <style:style style:name="T80_43" style:family="text"/>
    <style:style style:name="T80_44" style:family="text">
      <style:text-properties fo:letter-spacing="-0.007cm"/>
    </style:style>
    <style:style style:name="T80_45" style:family="text"/>
    <style:style style:name="T80_46" style:family="text">
      <style:text-properties fo:letter-spacing="-0.004cm"/>
    </style:style>
    <style:style style:name="T80_47" style:family="text"/>
    <style:style style:name="T80_48" style:family="text">
      <style:text-properties fo:letter-spacing="-0.005cm"/>
    </style:style>
    <style:style style:name="T80_49" style:family="text"/>
    <style:style style:name="P81" style:family="paragraph" style:parent-style-name="List_20_Paragraph">
      <style:paragraph-properties fo:text-align="justify" fo:margin-top="0.444cm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81_1" style:family="text"/>
    <style:style style:name="T81_2" style:family="text">
      <style:text-properties fo:letter-spacing="-0.009cm"/>
    </style:style>
    <style:style style:name="T81_3" style:family="text"/>
    <style:style style:name="T81_4" style:family="text">
      <style:text-properties fo:letter-spacing="-0.009cm"/>
    </style:style>
    <style:style style:name="T81_5" style:family="text"/>
    <style:style style:name="T81_6" style:family="text">
      <style:text-properties fo:letter-spacing="-0.012cm"/>
    </style:style>
    <style:style style:name="T81_7" style:family="text"/>
    <style:style style:name="T81_8" style:family="text">
      <style:text-properties fo:letter-spacing="-0.009cm"/>
    </style:style>
    <style:style style:name="T81_9" style:family="text"/>
    <style:style style:name="T81_10" style:family="text">
      <style:text-properties fo:letter-spacing="-0.011cm"/>
    </style:style>
    <style:style style:name="T81_11" style:family="text"/>
    <style:style style:name="T81_12" style:family="text">
      <style:text-properties fo:letter-spacing="-0.009cm"/>
    </style:style>
    <style:style style:name="T81_13" style:family="text"/>
    <style:style style:name="T81_14" style:family="text">
      <style:text-properties fo:letter-spacing="-0.009cm"/>
    </style:style>
    <style:style style:name="T81_15" style:family="text"/>
    <style:style style:name="T81_16" style:family="text">
      <style:text-properties fo:letter-spacing="-0.011cm"/>
    </style:style>
    <style:style style:name="T81_17" style:family="text"/>
    <style:style style:name="T81_18" style:family="text">
      <style:text-properties fo:letter-spacing="-0.009cm"/>
    </style:style>
    <style:style style:name="T81_19" style:family="text"/>
    <style:style style:name="T81_20" style:family="text">
      <style:text-properties fo:letter-spacing="-0.009cm"/>
    </style:style>
    <style:style style:name="T81_21" style:family="text"/>
    <style:style style:name="T81_22" style:family="text">
      <style:text-properties fo:letter-spacing="-0.009cm"/>
    </style:style>
    <style:style style:name="T81_23" style:family="text"/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82" style:family="paragraph" style:parent-style-name="Body_20_Text" style:master-page-name="MasterPage3">
      <style:paragraph-properties fo:margin-top="0.22cm"/>
      <style:text-properties fo:font-size="11pt" style:font-size-asian="11pt"/>
    </style:style>
    <style:style style:name="P83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83_1" style:family="text"/>
    <style:style style:name="T83_2" style:family="text">
      <style:text-properties fo:letter-spacing="-0.014cm"/>
    </style:style>
    <style:style style:name="T83_3" style:family="text"/>
    <style:style style:name="T83_4" style:family="text">
      <style:text-properties fo:letter-spacing="-0.012cm"/>
    </style:style>
    <style:style style:name="T83_5" style:family="text"/>
    <style:style style:name="T83_6" style:family="text">
      <style:text-properties fo:letter-spacing="-0.011cm"/>
    </style:style>
    <style:style style:name="T83_7" style:family="text"/>
    <style:style style:name="T83_8" style:family="text">
      <style:text-properties fo:letter-spacing="-0.014cm"/>
    </style:style>
    <style:style style:name="T83_9" style:family="text"/>
    <style:style style:name="T83_10" style:family="text">
      <style:text-properties fo:letter-spacing="-0.012cm"/>
    </style:style>
    <style:style style:name="T83_11" style:family="text"/>
    <style:style style:name="T83_12" style:family="text">
      <style:text-properties fo:letter-spacing="-0.014cm"/>
    </style:style>
    <style:style style:name="T83_13" style:family="text"/>
    <style:style style:name="T83_14" style:family="text">
      <style:text-properties fo:letter-spacing="-0.014cm"/>
    </style:style>
    <style:style style:name="T83_15" style:family="text"/>
    <style:style style:name="T83_16" style:family="text">
      <style:text-properties fo:letter-spacing="-0.009cm"/>
    </style:style>
    <style:style style:name="T83_17" style:family="text"/>
    <style:style style:name="T83_18" style:family="text">
      <style:text-properties fo:letter-spacing="-0.014cm"/>
    </style:style>
    <style:style style:name="T83_19" style:family="text"/>
    <style:style style:name="T83_20" style:family="text">
      <style:text-properties fo:letter-spacing="-0.002cm"/>
    </style:style>
    <style:style style:name="T83_21" style:family="text"/>
    <style:style style:name="T83_22" style:family="text">
      <style:text-properties fo:letter-spacing="-0.004cm"/>
    </style:style>
    <style:style style:name="T83_23" style:family="text"/>
    <style:style style:name="T83_24" style:family="text">
      <style:text-properties fo:letter-spacing="-0.004cm"/>
    </style:style>
    <style:style style:name="T83_25" style:family="text"/>
    <style:style style:name="T83_26" style:family="text">
      <style:text-properties fo:letter-spacing="-0.004cm"/>
    </style:style>
    <style:style style:name="T83_27" style:family="text"/>
    <style:style style:name="T83_28" style:family="text">
      <style:text-properties fo:letter-spacing="-0.004cm"/>
    </style:style>
    <style:style style:name="T83_29" style:family="text"/>
    <style:style style:name="T83_30" style:family="text">
      <style:text-properties fo:letter-spacing="-0.002cm"/>
    </style:style>
    <style:style style:name="T83_31" style:family="text"/>
    <style:style style:name="T83_32" style:family="text">
      <style:text-properties fo:letter-spacing="-0.005cm"/>
    </style:style>
    <style:style style:name="T83_33" style:family="text"/>
    <style:style style:name="T83_34" style:family="text">
      <style:text-properties fo:letter-spacing="-0.005cm"/>
    </style:style>
    <style:style style:name="T83_35" style:family="text"/>
    <style:style style:name="T83_36" style:family="text">
      <style:text-properties fo:letter-spacing="-0.002cm"/>
    </style:style>
    <style:style style:name="T83_37" style:family="text"/>
    <style:style style:name="T83_38" style:family="text">
      <style:text-properties fo:letter-spacing="-0.004cm"/>
    </style:style>
    <style:style style:name="T83_39" style:family="text"/>
    <style:style style:name="T83_40" style:family="text">
      <style:text-properties fo:letter-spacing="-0.004cm"/>
    </style:style>
    <style:style style:name="T83_41" style:family="text"/>
    <style:style style:name="T83_42" style:family="text">
      <style:text-properties fo:letter-spacing="-0.002cm"/>
    </style:style>
    <style:style style:name="T83_43" style:family="text"/>
    <style:style style:name="T83_44" style:family="text">
      <style:text-properties fo:letter-spacing="-0.005cm"/>
    </style:style>
    <style:style style:name="T83_45" style:family="text"/>
    <style:style style:name="T83_46" style:family="text">
      <style:text-properties fo:letter-spacing="-0.005cm"/>
    </style:style>
    <style:style style:name="T83_47" style:family="text"/>
    <style:style style:name="T83_48" style:family="text">
      <style:text-properties fo:letter-spacing="-0.007cm"/>
    </style:style>
    <style:style style:name="T83_49" style:family="text"/>
    <style:style style:name="T83_50" style:family="text">
      <style:text-properties fo:letter-spacing="-0.004cm"/>
    </style:style>
    <style:style style:name="T83_51" style:family="text"/>
    <style:style style:name="T83_52" style:family="text">
      <style:text-properties fo:letter-spacing="-0.004cm"/>
    </style:style>
    <style:style style:name="T83_53" style:family="text"/>
    <style:style style:name="T83_54" style:family="text">
      <style:text-properties fo:letter-spacing="-0.007cm"/>
    </style:style>
    <style:style style:name="T83_55" style:family="text"/>
    <style:style style:name="T83_56" style:family="text">
      <style:text-properties fo:letter-spacing="0.071cm"/>
    </style:style>
    <style:style style:name="T83_57" style:family="text"/>
    <style:style style:name="T83_58" style:family="text"/>
    <style:style style:name="T83_59" style:family="text">
      <style:text-properties fo:color="#0000ff" style:text-underline-style="solid" style:text-underline-color="font-color"/>
    </style:style>
    <style:style style:name="T83_60" style:family="text"/>
    <style:style style:name="T83_61" style:family="text"/>
    <style:style style:name="T83_62" style:family="text">
      <style:text-properties fo:letter-spacing="-0.007cm"/>
    </style:style>
    <style:style style:name="T83_63" style:family="text"/>
    <style:style style:name="T83_64" style:family="text">
      <style:text-properties fo:letter-spacing="-0.005cm"/>
    </style:style>
    <style:style style:name="T83_65" style:family="text"/>
    <style:style style:name="T83_66" style:family="text">
      <style:text-properties fo:letter-spacing="-0.005cm"/>
    </style:style>
    <style:style style:name="T83_67" style:family="text"/>
    <style:style style:name="T83_68" style:family="text">
      <style:text-properties fo:letter-spacing="-0.011cm"/>
    </style:style>
    <style:style style:name="T83_69" style:family="text"/>
    <style:style style:name="T83_70" style:family="text">
      <style:text-properties fo:letter-spacing="-0.005cm"/>
    </style:style>
    <style:style style:name="T83_71" style:family="text"/>
    <style:style style:name="T83_72" style:family="text">
      <style:text-properties fo:letter-spacing="-0.009cm"/>
    </style:style>
    <style:style style:name="T83_73" style:family="text"/>
    <style:style style:name="T83_74" style:family="text">
      <style:text-properties fo:letter-spacing="-0.007cm"/>
    </style:style>
    <style:style style:name="T83_75" style:family="text"/>
    <style:style style:name="T83_76" style:family="text">
      <style:text-properties fo:letter-spacing="-0.005cm"/>
    </style:style>
    <style:style style:name="T83_77" style:family="text"/>
    <style:style style:name="T83_78" style:family="text">
      <style:text-properties fo:letter-spacing="-0.005cm"/>
    </style:style>
    <style:style style:name="T83_79" style:family="text"/>
    <style:style style:name="T83_80" style:family="text">
      <style:text-properties fo:letter-spacing="-0.002cm"/>
    </style:style>
    <style:style style:name="T83_81" style:family="text"/>
    <style:style style:name="T83_82" style:family="text">
      <style:text-properties fo:letter-spacing="-0.002cm"/>
    </style:style>
    <style:style style:name="T83_83" style:family="text"/>
    <style:style style:name="T83_84" style:family="text">
      <style:text-properties fo:letter-spacing="-0.007cm"/>
    </style:style>
    <style:style style:name="T83_85" style:family="text"/>
    <style:style style:name="T83_86" style:family="text">
      <style:text-properties fo:letter-spacing="-0.002cm"/>
    </style:style>
    <style:style style:name="T83_87" style:family="text"/>
    <style:style style:name="T83_88" style:family="text">
      <style:text-properties fo:letter-spacing="-0.005cm"/>
    </style:style>
    <style:style style:name="T83_89" style:family="text"/>
    <style:style style:name="T83_90" style:family="text">
      <style:text-properties fo:letter-spacing="-0.005cm"/>
    </style:style>
    <style:style style:name="T83_91" style:family="text"/>
    <style:style style:name="T83_92" style:family="text">
      <style:text-properties fo:letter-spacing="-0.002cm"/>
    </style:style>
    <style:style style:name="T83_93" style:family="text"/>
    <style:style style:name="T83_94" style:family="text"/>
    <style:style style:name="T83_95" style:family="text">
      <style:text-properties fo:color="#0000ff" style:text-underline-style="solid" style:text-underline-color="font-color"/>
    </style:style>
    <style:style style:name="T83_96" style:family="text"/>
    <style:style style:name="P84" style:family="paragraph" style:parent-style-name="Body_20_Text">
      <style:paragraph-properties fo:margin-top="0.035cm"/>
      <style:text-properties fo:font-size="11pt" style:font-size-asian="11pt"/>
    </style:style>
    <style:style style:name="P85" style:family="paragraph" style:parent-style-name="List_20_Paragraph">
      <style:paragraph-properties fo:text-align="justify" fo:margin-right="1.25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</style:style>
    <style:style style:name="T85_1" style:family="text"/>
    <style:style style:name="T85_2" style:family="text">
      <style:text-properties fo:letter-spacing="-0.007cm"/>
    </style:style>
    <style:style style:name="T85_3" style:family="text"/>
    <style:style style:name="T85_4" style:family="text">
      <style:text-properties fo:letter-spacing="-0.009cm"/>
    </style:style>
    <style:style style:name="T85_5" style:family="text"/>
    <style:style style:name="T85_6" style:family="text">
      <style:text-properties fo:letter-spacing="-0.009cm"/>
    </style:style>
    <style:style style:name="T85_7" style:family="text"/>
    <style:style style:name="T85_8" style:family="text">
      <style:text-properties fo:letter-spacing="-0.005cm"/>
    </style:style>
    <style:style style:name="T85_9" style:family="text"/>
    <style:style style:name="T85_10" style:family="text">
      <style:text-properties fo:letter-spacing="-0.007cm"/>
    </style:style>
    <style:style style:name="T85_11" style:family="text"/>
    <style:style style:name="T85_12" style:family="text">
      <style:text-properties fo:letter-spacing="-0.007cm"/>
    </style:style>
    <style:style style:name="T85_13" style:family="text"/>
    <style:style style:name="T85_14" style:family="text">
      <style:text-properties fo:letter-spacing="-0.007cm"/>
    </style:style>
    <style:style style:name="T85_15" style:family="text"/>
    <style:style style:name="T85_16" style:family="text">
      <style:text-properties fo:letter-spacing="-0.005cm"/>
    </style:style>
    <style:style style:name="T85_17" style:family="text"/>
    <style:style style:name="T85_18" style:family="text">
      <style:text-properties fo:letter-spacing="-0.009cm"/>
    </style:style>
    <style:style style:name="T85_19" style:family="text"/>
    <style:style style:name="T85_20" style:family="text">
      <style:text-properties fo:letter-spacing="-0.007cm"/>
    </style:style>
    <style:style style:name="T85_21" style:family="text"/>
    <style:style style:name="T85_22" style:family="text">
      <style:text-properties fo:letter-spacing="-0.007cm"/>
    </style:style>
    <style:style style:name="T85_23" style:family="text"/>
    <style:style style:name="T85_24" style:family="text">
      <style:text-properties fo:letter-spacing="-0.007cm"/>
    </style:style>
    <style:style style:name="T85_25" style:family="text"/>
    <style:style style:name="T85_26" style:family="text">
      <style:text-properties fo:letter-spacing="-0.011cm"/>
    </style:style>
    <style:style style:name="T85_27" style:family="text"/>
    <style:style style:name="T85_28" style:family="text">
      <style:text-properties fo:letter-spacing="-0.005cm"/>
    </style:style>
    <style:style style:name="T85_29" style:family="text"/>
    <style:style style:name="T85_30" style:family="text">
      <style:text-properties fo:letter-spacing="-0.014cm"/>
    </style:style>
    <style:style style:name="T85_31" style:family="text"/>
    <style:style style:name="T85_32" style:family="text">
      <style:text-properties fo:letter-spacing="-0.005cm"/>
    </style:style>
    <style:style style:name="T85_33" style:family="text"/>
    <style:style style:name="T85_34" style:family="text">
      <style:text-properties fo:letter-spacing="-0.011cm"/>
    </style:style>
    <style:style style:name="T85_35" style:family="text"/>
    <style:style style:name="T85_36" style:family="text">
      <style:text-properties fo:letter-spacing="-0.007cm"/>
    </style:style>
    <style:style style:name="T85_37" style:family="text"/>
    <style:style style:name="T85_38" style:family="text">
      <style:text-properties fo:letter-spacing="-0.026cm"/>
    </style:style>
    <style:style style:name="T85_39" style:family="text"/>
    <style:style style:name="T85_40" style:family="text">
      <style:text-properties fo:letter-spacing="-0.023cm"/>
    </style:style>
    <style:style style:name="T85_41" style:family="text"/>
    <style:style style:name="T85_42" style:family="text">
      <style:text-properties fo:letter-spacing="-0.028cm"/>
    </style:style>
    <style:style style:name="T85_43" style:family="text"/>
    <style:style style:name="T85_44" style:family="text">
      <style:text-properties fo:letter-spacing="-0.025cm"/>
    </style:style>
    <style:style style:name="T85_45" style:family="text"/>
    <style:style style:name="T85_46" style:family="text">
      <style:text-properties fo:letter-spacing="-0.028cm"/>
    </style:style>
    <style:style style:name="T85_47" style:family="text"/>
    <style:style style:name="T85_48" style:family="text">
      <style:text-properties fo:letter-spacing="-0.025cm"/>
    </style:style>
    <style:style style:name="T85_49" style:family="text"/>
    <style:style style:name="T85_50" style:family="text">
      <style:text-properties fo:letter-spacing="-0.025cm"/>
    </style:style>
    <style:style style:name="T85_51" style:family="text"/>
    <style:style style:name="T85_52" style:family="text">
      <style:text-properties fo:letter-spacing="-0.028cm"/>
    </style:style>
    <style:style style:name="T85_53" style:family="text"/>
    <style:style style:name="T85_54" style:family="text">
      <style:text-properties fo:letter-spacing="-0.025cm"/>
    </style:style>
    <style:style style:name="T85_55" style:family="text"/>
    <style:style style:name="T85_56" style:family="text">
      <style:text-properties fo:letter-spacing="-0.028cm"/>
    </style:style>
    <style:style style:name="T85_57" style:family="text"/>
    <style:style style:name="T85_58" style:family="text">
      <style:text-properties fo:letter-spacing="-0.026cm"/>
    </style:style>
    <style:style style:name="T85_59" style:family="text"/>
    <style:style style:name="T85_60" style:family="text">
      <style:text-properties fo:letter-spacing="-0.023cm"/>
    </style:style>
    <style:style style:name="T85_61" style:family="text"/>
    <style:style style:name="T85_62" style:family="text">
      <style:text-properties fo:letter-spacing="-0.004cm"/>
    </style:style>
    <style:style style:name="T85_63" style:family="text"/>
    <style:style style:name="T85_64" style:family="text">
      <style:text-properties fo:letter-spacing="-0.002cm"/>
    </style:style>
    <style:style style:name="T85_65" style:family="text"/>
    <style:style style:name="T85_66" style:family="text">
      <style:text-properties fo:letter-spacing="-0.002cm"/>
    </style:style>
    <style:style style:name="T85_67" style:family="text"/>
    <style:style style:name="P86" style:family="paragraph" style:parent-style-name="Body_20_Text">
      <style:text-properties fo:font-size="11pt" style:font-size-asian="11pt"/>
    </style:style>
    <style:style style:name="P87" style:family="paragraph" style:parent-style-name="Body_20_Text">
      <style:text-properties fo:font-size="11pt" style:font-size-asian="11pt"/>
    </style:style>
    <style:style style:name="P88" style:family="paragraph" style:parent-style-name="Body_20_Text">
      <style:text-properties fo:font-size="11pt" style:font-size-asian="11pt"/>
    </style:style>
    <style:style style:name="P89" style:family="paragraph" style:parent-style-name="Body_20_Text">
      <style:paragraph-properties fo:margin-top="0.002cm"/>
      <style:text-properties fo:font-size="11pt" style:font-size-asian="11pt"/>
    </style:style>
    <style:style style:name="P90" style:family="paragraph" style:parent-style-name="Normal">
      <style:paragraph-properties fo:margin-left="1.905cm"/>
    </style:style>
    <style:style style:name="T90_1" style:family="text">
      <style:text-properties fo:letter-spacing="-0.004cm"/>
    </style:style>
    <style:style style:name="P91" style:family="paragraph" style:parent-style-name="Body_20_Text">
      <style:paragraph-properties fo:margin-top="0.046cm"/>
    </style:style>
    <style:style style:name="P92" style:family="paragraph" style:parent-style-name="Normal">
      <style:paragraph-properties fo:line-height="0.035cm" fo:margin-left="0.635cm"/>
      <style:text-properties fo:font-size="1pt" style:font-size-asian="1pt"/>
    </style:style>
    <style:style style:name="T92_1" style:family="text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width="0.025cm" svg:stroke-color="#000000" draw:fill-color="#000000" fo:background-color="#000000" fo:border-top="#000000 0.025cm solid" fo:border-bottom="#000000 0.025cm solid" fo:border-left="#000000 0.025cm solid" fo:border-right="#000000 0.025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93" style:family="paragraph" style:parent-style-name="Normal">
      <style:paragraph-properties fo:margin-left="0.635cm"/>
    </style:style>
    <style:style style:name="T93_1" style:family="text"/>
    <style:style style:name="T93_2" style:family="text">
      <style:text-properties fo:letter-spacing="-0.011cm"/>
    </style:style>
    <style:style style:name="T93_3" style:family="text"/>
    <style:style style:name="T93_4" style:family="text">
      <style:text-properties fo:letter-spacing="-0.011cm"/>
    </style:style>
    <style:style style:name="T93_5" style:family="text"/>
    <style:style style:name="T93_6" style:family="text">
      <style:text-properties fo:letter-spacing="-0.007cm"/>
    </style:style>
    <style:style style:name="T93_7" style:family="text"/>
    <style:style style:name="T93_8" style:family="text">
      <style:text-properties fo:letter-spacing="-0.009cm"/>
    </style:style>
    <style:style style:name="T93_9" style:family="text"/>
    <style:style style:name="T93_10" style:family="text">
      <style:text-properties fo:letter-spacing="-0.007cm"/>
    </style:style>
    <style:style style:name="T93_11" style:family="text"/>
    <style:style style:name="T93_12" style:family="text">
      <style:text-properties fo:letter-spacing="-0.009cm"/>
    </style:style>
    <style:style style:name="T93_13" style:family="text"/>
    <style:style style:name="T93_14" style:family="text">
      <style:text-properties fo:letter-spacing="-0.011cm"/>
    </style:style>
    <style:style style:name="T93_15" style:family="text"/>
    <style:style style:name="T93_16" style:family="text">
      <style:text-properties fo:letter-spacing="-0.005cm"/>
    </style:style>
    <style:style style:name="T93_17" style:family="text">
      <style:text-properties fo:letter-spacing="-0.004cm"/>
    </style:style>
    <style:style style:name="P94" style:family="paragraph" style:parent-style-name="Body_20_Text"/>
    <style:style style:name="P95" style:family="paragraph" style:parent-style-name="Body_20_Text"/>
    <style:style style:name="P96" style:family="paragraph" style:parent-style-name="Body_20_Text"/>
    <style:style style:name="FR4" style:family="graphic" style:parent-style-name="Body_20_Text">
      <style:graphic-properties draw:stroke="solid" svg:stroke-width="0.017cm" svg:stroke-color="#000000" draw:fill-color="#000000" fo:background-color="#000000" fo:border-top="#000000 0.017cm solid" fo:border-bottom="#000000 0.017cm solid" fo:border-left="#000000 0.017cm solid" fo:margin-left="0.318cm" fo:border-right="#000000 0.017cm solid" fo:margin-right="0.318cm" style:horizontal-pos="from-left" style:horizontal-rel="paragraph" style:vertical-pos="from-top" style:vertical-rel="paragraph" style:flow-with-text="false" style:wrap="none" style:run-through="foreground" fo:wrap-option="wrap" draw:auto-grow-height="false" draw:auto-grow-width="false"/>
    </style:style>
    <style:style style:name="P97" style:family="paragraph" style:parent-style-name="Normal">
      <style:paragraph-properties fo:margin-top="0cm" fo:margin-bottom="0cm" fo:margin-left="0.182cm"/>
    </style:style>
    <style:style style:name="T97_1" style:family="text">
      <style:text-properties style:text-underline-style="solid" style:text-underline-color="font-color"/>
    </style:style>
    <style:style style:name="T97_2" style:family="text">
      <style:text-properties fo:letter-spacing="-0.011cm" style:text-underline-style="solid" style:text-underline-color="font-color"/>
    </style:style>
    <style:style style:name="T97_3" style:family="text">
      <style:text-properties style:text-underline-style="solid" style:text-underline-color="font-color"/>
    </style:style>
    <style:style style:name="T97_4" style:family="text">
      <style:text-properties fo:letter-spacing="-0.005cm" style:text-underline-style="solid" style:text-underline-color="font-color"/>
    </style:style>
    <style:style style:name="T97_5" style:family="text">
      <style:text-properties style:text-underline-style="solid" style:text-underline-color="font-color"/>
    </style:style>
    <style:style style:name="T97_6" style:family="text">
      <style:text-properties fo:letter-spacing="-0.009cm" style:text-underline-style="solid" style:text-underline-color="font-color"/>
    </style:style>
    <style:style style:name="T97_7" style:family="text">
      <style:text-properties style:text-underline-style="solid" style:text-underline-color="font-color"/>
    </style:style>
    <style:style style:name="T97_8" style:family="text">
      <style:text-properties fo:letter-spacing="-0.007cm" style:text-underline-style="solid" style:text-underline-color="font-color"/>
    </style:style>
    <style:style style:name="T97_9" style:family="text">
      <style:text-properties style:text-underline-style="solid" style:text-underline-color="font-color"/>
    </style:style>
    <style:style style:name="T97_10" style:family="text">
      <style:text-properties fo:letter-spacing="-0.004cm" style:text-underline-style="solid" style:text-underline-color="font-color"/>
    </style:style>
    <style:style style:name="T97_11" style:family="text">
      <style:text-properties style:text-underline-style="solid" style:text-underline-color="font-color"/>
    </style:style>
    <style:style style:name="T97_12" style:family="text">
      <style:text-properties fo:letter-spacing="-0.007cm" style:text-underline-style="solid" style:text-underline-color="font-color"/>
    </style:style>
    <style:style style:name="T97_13" style:family="text">
      <style:text-properties fo:letter-spacing="-0.004cm" style:text-underline-style="solid" style:text-underline-color="font-color"/>
    </style:style>
    <style:style style:name="P98" style:family="paragraph" style:parent-style-name="Normal"/>
    <style:style style:name="P99" style:family="paragraph" style:parent-style-name="Normal">
      <style:paragraph-properties fo:line-height="200%" fo:margin-top="0cm" fo:margin-bottom="0cm" fo:margin-left="0.182cm" fo:margin-right="0.199cm">
        <style:tab-stops>
          <style:tab-stop style:type="left" style:leader-style="none" style:position="1.794cm"/>
          <style:tab-stop style:type="left" style:leader-style="none" style:position="2.117cm"/>
          <style:tab-stop style:type="left" style:leader-style="none" style:position="7.468cm"/>
          <style:tab-stop style:type="left" style:leader-style="none" style:position="7.826cm"/>
          <style:tab-stop style:type="left" style:leader-style="none" style:position="8.225cm"/>
          <style:tab-stop style:type="left" style:leader-style="none" style:position="8.998cm"/>
        </style:tab-stops>
      </style:paragraph-properties>
    </style:style>
    <style:style style:name="T99_1" style:family="text"/>
    <style:style style:name="T99_2" style:family="text">
      <style:text-properties style:text-underline-style="solid" style:text-underline-color="font-color"/>
    </style:style>
    <style:style style:name="T99_3" style:family="text">
      <style:text-properties style:text-underline-style="solid" style:text-underline-color="font-color"/>
    </style:style>
    <style:style style:name="T99_4" style:family="text">
      <style:text-properties style:text-underline-style="solid" style:text-underline-color="font-color"/>
    </style:style>
    <style:style style:name="T99_5" style:family="text">
      <style:text-properties style:text-underline-style="solid" style:text-underline-color="font-color"/>
    </style:style>
    <style:style style:name="T99_6" style:family="text"/>
    <style:style style:name="T99_7" style:family="text">
      <style:text-properties style:text-underline-style="solid" style:text-underline-color="font-color"/>
    </style:style>
    <style:style style:name="T99_8" style:family="text">
      <style:text-properties fo:letter-spacing="-0.079cm" style:text-underline-style="solid" style:text-underline-color="font-color"/>
    </style:style>
    <style:style style:name="T99_9" style:family="text">
      <style:text-properties style:text-underline-style="solid" style:text-underline-color="font-color"/>
    </style:style>
    <style:style style:name="T99_10" style:family="text">
      <style:text-properties fo:letter-spacing="-0.018cm" style:text-underline-style="solid" style:text-underline-color="font-color"/>
    </style:style>
    <style:style style:name="T99_11" style:family="text">
      <style:text-properties style:text-underline-style="solid" style:text-underline-color="font-color"/>
    </style:style>
    <style:style style:name="T99_12" style:family="text">
      <style:text-properties style:text-underline-style="solid" style:text-underline-color="font-color"/>
    </style:style>
    <style:style style:name="T99_13" style:family="text"/>
    <style:style style:name="T99_14" style:family="text">
      <style:text-properties style:text-underline-style="solid" style:text-underline-color="font-color"/>
    </style:style>
    <style:style style:name="T99_15" style:family="text">
      <style:text-properties style:text-underline-style="solid" style:text-underline-color="font-color"/>
    </style:style>
    <style:style style:name="T99_16" style:family="text">
      <style:text-properties style:text-underline-style="solid" style:text-underline-color="font-color"/>
    </style:style>
    <style:style style:name="T99_17" style:family="text">
      <style:text-properties style:text-underline-style="solid" style:text-underline-color="font-color"/>
    </style:style>
    <style:style style:name="P100" style:family="paragraph" style:parent-style-name="Normal"/>
    <style:style style:name="P101" style:family="paragraph" style:parent-style-name="Body_20_Text">
      <style:paragraph-properties fo:margin-top="0.099cm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102" style:family="paragraph" style:parent-style-name="Body_20_Text" style:master-page-name="MasterPage4">
      <style:paragraph-properties fo:margin-top="0.183cm"/>
      <style:text-properties fo:font-size="11pt" style:font-size-asian="11pt"/>
    </style:style>
    <style:style style:name="P103" style:family="paragraph" style:parent-style-name="Heading_20_1"/>
    <style:style style:name="T103_1" style:family="text"/>
    <style:style style:name="T103_2" style:family="text">
      <style:text-properties fo:letter-spacing="0.092cm"/>
    </style:style>
    <style:style style:name="T103_3" style:family="text"/>
    <style:style style:name="T103_4" style:family="text">
      <style:text-properties fo:letter-spacing="-0.009cm"/>
    </style:style>
    <style:style style:name="T103_5" style:family="text"/>
    <style:style style:name="T103_6" style:family="text">
      <style:text-properties fo:letter-spacing="-0.012cm"/>
    </style:style>
    <style:style style:name="T103_7" style:family="text"/>
    <style:style style:name="T103_8" style:family="text">
      <style:text-properties fo:letter-spacing="-0.005cm"/>
    </style:style>
    <style:style style:name="T103_9" style:family="text"/>
    <style:style style:name="T103_10" style:family="text">
      <style:text-properties fo:letter-spacing="-0.007cm"/>
    </style:style>
    <style:style style:name="T103_11" style:family="text"/>
    <style:style style:name="T103_12" style:family="text">
      <style:text-properties fo:letter-spacing="-0.011cm"/>
    </style:style>
    <style:style style:name="T103_13" style:family="text"/>
    <style:style style:name="T103_14" style:family="text">
      <style:text-properties fo:letter-spacing="-0.007cm"/>
    </style:style>
    <style:style style:name="T103_15" style:family="text"/>
    <style:style style:name="T103_16" style:family="text">
      <style:text-properties fo:letter-spacing="-0.005cm"/>
    </style:style>
    <style:style style:name="T103_17" style:family="text"/>
    <style:style style:name="T103_18" style:family="text">
      <style:text-properties fo:letter-spacing="-0.004cm"/>
    </style:style>
    <style:style style:name="P104" style:family="paragraph" style:parent-style-name="Body_20_Text">
      <style:paragraph-properties fo:margin-top="0.444cm"/>
      <style:text-properties style:font-name="Arial" fo:font-size="11pt" style:font-size-asian="11pt" fo:font-weight="bold" style:font-weight-asian="bold"/>
    </style:style>
    <style:style style:name="P105" style:family="paragraph" style:parent-style-name="Heading_20_2"/>
    <style:style style:name="T105_1" style:family="text"/>
    <style:style style:name="T105_2" style:family="text">
      <style:text-properties fo:letter-spacing="-0.014cm"/>
    </style:style>
    <style:style style:name="T105_3" style:family="text"/>
    <style:style style:name="T105_4" style:family="text">
      <style:text-properties fo:letter-spacing="-0.012cm"/>
    </style:style>
    <style:style style:name="T105_5" style:family="text"/>
    <style:style style:name="T105_6" style:family="text">
      <style:text-properties fo:letter-spacing="-0.005cm"/>
    </style:style>
    <style:style style:name="T105_7" style:family="text"/>
    <style:style style:name="T105_8" style:family="text">
      <style:text-properties fo:letter-spacing="-0.012cm"/>
    </style:style>
    <style:style style:name="T105_9" style:family="text"/>
    <style:style style:name="T105_10" style:family="text">
      <style:text-properties fo:letter-spacing="-0.011cm"/>
    </style:style>
    <style:style style:name="T105_11" style:family="text"/>
    <style:style style:name="T105_12" style:family="text">
      <style:text-properties fo:letter-spacing="-0.007cm"/>
    </style:style>
    <style:style style:name="T105_13" style:family="text"/>
    <style:style style:name="T105_14" style:family="text">
      <style:text-properties fo:letter-spacing="-0.012cm"/>
    </style:style>
    <style:style style:name="T105_15" style:family="text"/>
    <style:style style:name="T105_16" style:family="text">
      <style:text-properties fo:letter-spacing="-0.011cm"/>
    </style:style>
    <style:style style:name="T105_17" style:family="text"/>
    <style:style style:name="T105_18" style:family="text">
      <style:text-properties fo:letter-spacing="-0.009cm"/>
    </style:style>
    <style:style style:name="T105_19" style:family="text">
      <style:text-properties fo:letter-spacing="-0.004cm"/>
    </style:style>
    <style:style style:name="P106" style:family="paragraph" style:parent-style-name="Body_20_Text">
      <style:paragraph-properties fo:margin-top="0.247cm"/>
      <style:text-properties style:font-name="Arial" fo:font-weight="bold" style:font-weight-asian="bold"/>
    </style:style>
    <style:style style:name="P107" style:family="paragraph" style:parent-style-name="Body_20_Text">
      <style:paragraph-properties fo:margin-left="1.041cm"/>
    </style:style>
    <style:style style:name="T107_1" style:family="text"/>
    <style:style style:name="T107_2" style:family="text">
      <style:text-properties fo:letter-spacing="-0.012cm"/>
    </style:style>
    <style:style style:name="T107_3" style:family="text"/>
    <style:style style:name="T107_4" style:family="text">
      <style:text-properties fo:letter-spacing="-0.016cm"/>
    </style:style>
    <style:style style:name="T107_5" style:family="text"/>
    <style:style style:name="T107_6" style:family="text">
      <style:text-properties fo:letter-spacing="-0.012cm"/>
    </style:style>
    <style:style style:name="T107_7" style:family="text"/>
    <style:style style:name="T107_8" style:family="text">
      <style:text-properties fo:letter-spacing="-0.014cm"/>
    </style:style>
    <style:style style:name="T107_9" style:family="text">
      <style:text-properties fo:letter-spacing="-0.004cm"/>
    </style:style>
    <style:style style:name="P108" style:family="paragraph" style:parent-style-name="Body_20_Text">
      <style:paragraph-properties fo:line-height="116%" fo:margin-top="0.212cm" fo:margin-left="1.041cm" fo:margin-right="1.891cm"/>
    </style:style>
    <style:style style:name="T108_1" style:family="text"/>
    <style:style style:name="T108_2" style:family="text">
      <style:text-properties fo:letter-spacing="-0.002cm"/>
    </style:style>
    <style:style style:name="T108_3" style:family="text"/>
    <style:style style:name="T108_4" style:family="text">
      <style:text-properties fo:letter-spacing="-0.002cm"/>
    </style:style>
    <style:style style:name="T108_5" style:family="text"/>
    <style:style style:name="T108_6" style:family="text">
      <style:text-properties fo:letter-spacing="-0.004cm"/>
    </style:style>
    <style:style style:name="T108_7" style:family="text"/>
    <style:style style:name="T108_8" style:family="text">
      <style:text-properties fo:letter-spacing="-0.002cm"/>
    </style:style>
    <style:style style:name="T108_9" style:family="text"/>
    <style:style style:name="T108_10" style:family="text">
      <style:text-properties fo:letter-spacing="-0.002cm"/>
    </style:style>
    <style:style style:name="T108_11" style:family="text"/>
    <style:style style:name="T108_12" style:family="text">
      <style:text-properties fo:letter-spacing="-0.002cm"/>
    </style:style>
    <style:style style:name="T108_13" style:family="text"/>
    <style:style style:name="T108_14" style:family="text">
      <style:text-properties fo:letter-spacing="-0.002cm"/>
    </style:style>
    <style:style style:name="T108_15" style:family="text"/>
    <style:style style:name="T108_16" style:family="text">
      <style:text-properties fo:letter-spacing="-0.004cm"/>
    </style:style>
    <style:style style:name="T108_17" style:family="text"/>
    <style:style style:name="T108_18" style:family="text"/>
    <style:style style:name="T108_19" style:family="text"/>
    <style:style style:name="T108_20" style:family="text">
      <style:text-properties style:text-position="46% 100%" fo:font-size="6.5pt" style:font-size-asian="6.5pt"/>
    </style:style>
    <style:style style:name="T108_21" style:family="text">
      <style:text-properties fo:letter-spacing="0.046cm" style:text-position="46% 100%" fo:font-size="6.5pt" style:font-size-asian="6.5pt"/>
    </style:style>
    <style:style style:name="T108_22" style:family="text"/>
    <style:style style:name="T108_23" style:family="text">
      <style:text-properties fo:letter-spacing="-0.005cm"/>
    </style:style>
    <style:style style:name="T108_24" style:family="text"/>
    <style:style style:name="T108_25" style:family="text">
      <style:text-properties fo:letter-spacing="-0.007cm"/>
    </style:style>
    <style:style style:name="T108_26" style:family="text"/>
    <style:style style:name="T108_27" style:family="text">
      <style:text-properties fo:letter-spacing="-0.005cm"/>
    </style:style>
    <style:style style:name="T108_28" style:family="text"/>
    <style:style style:name="T108_29" style:family="text">
      <style:text-properties fo:letter-spacing="-0.009cm"/>
    </style:style>
    <style:style style:name="T108_30" style:family="text"/>
    <style:style style:name="T108_31" style:family="text">
      <style:text-properties fo:letter-spacing="-0.005cm"/>
    </style:style>
    <style:style style:name="T108_32" style:family="text"/>
    <style:style style:name="T108_33" style:family="text">
      <style:text-properties fo:letter-spacing="-0.007cm"/>
    </style:style>
    <style:style style:name="T108_34" style:family="text"/>
    <style:style style:name="T108_35" style:family="text">
      <style:text-properties fo:letter-spacing="-0.009cm"/>
    </style:style>
    <style:style style:name="T108_36" style:family="text"/>
    <style:style style:name="T108_37" style:family="text">
      <style:text-properties fo:letter-spacing="-0.004cm"/>
    </style:style>
    <style:style style:name="T108_38" style:family="text"/>
    <style:style style:name="T108_39" style:family="text">
      <style:text-properties fo:letter-spacing="-0.007cm"/>
    </style:style>
    <style:style style:name="T108_40" style:family="text"/>
    <style:style style:name="T108_41" style:family="text">
      <style:text-properties fo:letter-spacing="-0.009cm"/>
    </style:style>
    <style:style style:name="T108_42" style:family="text"/>
    <style:style style:name="T108_43" style:family="text">
      <style:text-properties fo:letter-spacing="-0.007cm"/>
    </style:style>
    <style:style style:name="T108_44" style:family="text"/>
    <style:style style:name="T108_45" style:family="text">
      <style:text-properties fo:letter-spacing="-0.007cm"/>
    </style:style>
    <style:style style:name="T108_46" style:family="text"/>
    <style:style style:name="T108_47" style:family="text">
      <style:text-properties fo:letter-spacing="-0.007cm"/>
    </style:style>
    <style:style style:name="T108_48" style:family="text"/>
    <style:style style:name="T108_49" style:family="text">
      <style:text-properties fo:letter-spacing="-0.009cm"/>
    </style:style>
    <style:style style:name="T108_50" style:family="text"/>
    <style:style style:name="T108_51" style:family="text">
      <style:text-properties fo:letter-spacing="-0.004cm"/>
    </style:style>
    <style:style style:name="P109" style:family="paragraph" style:parent-style-name="Body_20_Text"/>
    <style:style style:name="P110" style:family="paragraph" style:parent-style-name="Body_20_Text">
      <style:paragraph-properties fo:margin-top="0.079cm"/>
    </style:style>
    <style:style style:name="P111" style:family="paragraph" style:parent-style-name="Body_20_Text">
      <style:paragraph-properties fo:line-height="115%" fo:margin-top="0.002cm" fo:margin-left="1.041cm" fo:margin-right="1.891cm"/>
    </style:style>
    <style:style style:name="T111_1" style:family="text"/>
    <style:style style:name="T111_2" style:family="text">
      <style:text-properties fo:letter-spacing="-0.007cm"/>
    </style:style>
    <style:style style:name="T111_3" style:family="text"/>
    <style:style style:name="T111_4" style:family="text">
      <style:text-properties fo:letter-spacing="-0.009cm"/>
    </style:style>
    <style:style style:name="T111_5" style:family="text"/>
    <style:style style:name="T111_6" style:family="text">
      <style:text-properties fo:letter-spacing="-0.005cm"/>
    </style:style>
    <style:style style:name="T111_7" style:family="text"/>
    <style:style style:name="T111_8" style:family="text">
      <style:text-properties fo:letter-spacing="-0.005cm"/>
    </style:style>
    <style:style style:name="T111_9" style:family="text"/>
    <style:style style:name="T111_10" style:family="text">
      <style:text-properties fo:letter-spacing="-0.007cm"/>
    </style:style>
    <style:style style:name="T111_11" style:family="text"/>
    <style:style style:name="T111_12" style:family="text">
      <style:text-properties fo:letter-spacing="-0.009cm"/>
    </style:style>
    <style:style style:name="T111_13" style:family="text"/>
    <style:style style:name="T111_14" style:family="text">
      <style:text-properties fo:letter-spacing="-0.009cm"/>
    </style:style>
    <style:style style:name="T111_15" style:family="text"/>
    <style:style style:name="T111_16" style:family="text">
      <style:text-properties fo:letter-spacing="-0.007cm"/>
    </style:style>
    <style:style style:name="T111_17" style:family="text"/>
    <style:style style:name="T111_18" style:family="text">
      <style:text-properties fo:letter-spacing="-0.009cm"/>
    </style:style>
    <style:style style:name="T111_19" style:family="text"/>
    <style:style style:name="T111_20" style:family="text">
      <style:text-properties fo:letter-spacing="-0.009cm"/>
    </style:style>
    <style:style style:name="T111_21" style:family="text"/>
    <style:style style:name="T111_22" style:family="text">
      <style:text-properties fo:letter-spacing="-0.005cm"/>
    </style:style>
    <style:style style:name="T111_23" style:family="text"/>
    <style:style style:name="T111_24" style:family="text">
      <style:text-properties fo:letter-spacing="-0.009cm"/>
    </style:style>
    <style:style style:name="T111_25" style:family="text"/>
    <style:style style:name="T111_26" style:family="text"/>
    <style:style style:name="T111_27" style:family="text">
      <style:text-properties fo:color="#0000ff" style:text-underline-style="solid" style:text-underline-color="font-color"/>
    </style:style>
    <style:style style:name="T111_28" style:family="text">
      <style:text-properties fo:letter-spacing="0.136cm" fo:color="#0000ff"/>
    </style:style>
    <style:style style:name="T111_29" style:family="text"/>
    <style:style style:name="T111_30" style:family="text">
      <style:text-properties fo:letter-spacing="-0.002cm"/>
    </style:style>
    <style:style style:name="T111_31" style:family="text"/>
    <style:style style:name="T111_32" style:family="text">
      <style:text-properties fo:letter-spacing="-0.002cm"/>
    </style:style>
    <style:style style:name="T111_33" style:family="text"/>
    <style:style style:name="P112" style:family="paragraph" style:parent-style-name="List_20_Paragraph">
      <style:paragraph-properties fo:margin-top="0.212cm" fo:margin-right="2.748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2_1" style:family="text">
      <style:text-properties fo:font-size="10pt" style:font-size-asian="10pt"/>
    </style:style>
    <style:style style:name="T112_2" style:family="text">
      <style:text-properties fo:letter-spacing="-0.011cm" fo:font-size="10pt" style:font-size-asian="10pt"/>
    </style:style>
    <style:style style:name="T112_3" style:family="text">
      <style:text-properties fo:font-size="10pt" style:font-size-asian="10pt"/>
    </style:style>
    <style:style style:name="T112_4" style:family="text">
      <style:text-properties fo:letter-spacing="-0.011cm" fo:font-size="10pt" style:font-size-asian="10pt"/>
    </style:style>
    <style:style style:name="T112_5" style:family="text">
      <style:text-properties fo:font-size="10pt" style:font-size-asian="10pt"/>
    </style:style>
    <style:style style:name="T112_6" style:family="text">
      <style:text-properties fo:letter-spacing="-0.011cm" fo:font-size="10pt" style:font-size-asian="10pt"/>
    </style:style>
    <style:style style:name="T112_7" style:family="text">
      <style:text-properties fo:font-size="10pt" style:font-size-asian="10pt"/>
    </style:style>
    <style:style style:name="T112_8" style:family="text">
      <style:text-properties fo:letter-spacing="-0.011cm" fo:font-size="10pt" style:font-size-asian="10pt"/>
    </style:style>
    <style:style style:name="T112_9" style:family="text">
      <style:text-properties fo:font-size="10pt" style:font-size-asian="10pt"/>
    </style:style>
    <style:style style:name="T112_10" style:family="text">
      <style:text-properties fo:letter-spacing="-0.009cm" fo:font-size="10pt" style:font-size-asian="10pt"/>
    </style:style>
    <style:style style:name="T112_11" style:family="text">
      <style:text-properties fo:font-size="10pt" style:font-size-asian="10pt"/>
    </style:style>
    <style:style style:name="T112_12" style:family="text">
      <style:text-properties fo:letter-spacing="-0.005cm" fo:font-size="10pt" style:font-size-asian="10pt"/>
    </style:style>
    <style:style style:name="T112_13" style:family="text">
      <style:text-properties fo:font-size="10pt" style:font-size-asian="10pt"/>
    </style:style>
    <style:style style:name="T112_14" style:family="text">
      <style:text-properties fo:letter-spacing="-0.011cm" fo:font-size="10pt" style:font-size-asian="10pt"/>
    </style:style>
    <style:style style:name="T112_15" style:family="text">
      <style:text-properties fo:font-size="10pt" style:font-size-asian="10pt"/>
    </style:style>
    <style:style style:name="T112_16" style:family="text">
      <style:text-properties fo:letter-spacing="-0.011cm" fo:font-size="10pt" style:font-size-asian="10pt"/>
    </style:style>
    <style:style style:name="T112_17" style:family="text">
      <style:text-properties fo:font-size="10pt" style:font-size-asian="10pt"/>
    </style:style>
    <style:style style:name="T112_18" style:family="text">
      <style:text-properties fo:letter-spacing="-0.011cm" fo:font-size="10pt" style:font-size-asian="10pt"/>
    </style:style>
    <style:style style:name="T112_19" style:family="text">
      <style:text-properties fo:font-size="10pt" style:font-size-asian="10pt"/>
    </style:style>
    <style:style style:name="P113" style:family="paragraph" style:parent-style-name="List_20_Paragraph">
      <style:paragraph-properties fo:text-indent="-0.631cm" fo:line-height="0.344cm" fo:margin-left="2.942cm">
        <style:tab-stops>
          <style:tab-stop style:type="left" style:leader-style="none" style:position="0cm"/>
        </style:tab-stops>
      </style:paragraph-properties>
    </style:style>
    <style:style style:name="T113_1" style:family="text">
      <style:text-properties fo:font-size="10pt" style:font-size-asian="10pt"/>
    </style:style>
    <style:style style:name="T113_2" style:family="text">
      <style:text-properties fo:letter-spacing="-0.016cm" fo:font-size="10pt" style:font-size-asian="10pt"/>
    </style:style>
    <style:style style:name="T113_3" style:family="text">
      <style:text-properties fo:font-size="10pt" style:font-size-asian="10pt"/>
    </style:style>
    <style:style style:name="T113_4" style:family="text">
      <style:text-properties fo:letter-spacing="-0.014cm" fo:font-size="10pt" style:font-size-asian="10pt"/>
    </style:style>
    <style:style style:name="T113_5" style:family="text">
      <style:text-properties fo:font-size="10pt" style:font-size-asian="10pt"/>
    </style:style>
    <style:style style:name="T113_6" style:family="text"/>
    <style:style style:name="T113_7" style:family="text">
      <style:text-properties style:text-position="46% 100%" fo:font-size="6.5pt" style:font-size-asian="6.5pt"/>
    </style:style>
    <style:style style:name="T113_8" style:family="text">
      <style:text-properties fo:letter-spacing="0.019cm" style:text-position="46% 100%" fo:font-size="6.5pt" style:font-size-asian="6.5pt"/>
    </style:style>
    <style:style style:name="T113_9" style:family="text">
      <style:text-properties fo:font-size="10pt" style:font-size-asian="10pt"/>
    </style:style>
    <style:style style:name="T113_10" style:family="text">
      <style:text-properties fo:letter-spacing="-0.012cm" fo:font-size="10pt" style:font-size-asian="10pt"/>
    </style:style>
    <style:style style:name="T113_11" style:family="text">
      <style:text-properties fo:font-size="10pt" style:font-size-asian="10pt"/>
    </style:style>
    <style:style style:name="T113_12" style:family="text">
      <style:text-properties fo:letter-spacing="-0.016cm" fo:font-size="10pt" style:font-size-asian="10pt"/>
    </style:style>
    <style:style style:name="T113_13" style:family="text">
      <style:text-properties fo:letter-spacing="-0.004cm" fo:font-size="10pt" style:font-size-asian="10pt"/>
    </style:style>
    <style:style style:name="P114" style:family="paragraph" style:parent-style-name="List_20_Paragraph">
      <style:paragraph-properties fo:text-indent="-0.633cm" fo:line-height="0.383cm" fo:margin-left="2.944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4_1" style:family="text">
      <style:text-properties fo:font-size="10pt" style:font-size-asian="10pt"/>
    </style:style>
    <style:style style:name="T114_2" style:family="text">
      <style:text-properties fo:letter-spacing="-0.019cm" fo:font-size="10pt" style:font-size-asian="10pt"/>
    </style:style>
    <style:style style:name="T114_3" style:family="text">
      <style:text-properties fo:font-size="10pt" style:font-size-asian="10pt"/>
    </style:style>
    <style:style style:name="T114_4" style:family="text">
      <style:text-properties fo:letter-spacing="-0.012cm" fo:font-size="10pt" style:font-size-asian="10pt"/>
    </style:style>
    <style:style style:name="T114_5" style:family="text">
      <style:text-properties fo:font-size="10pt" style:font-size-asian="10pt"/>
    </style:style>
    <style:style style:name="T114_6" style:family="text">
      <style:text-properties fo:letter-spacing="-0.014cm" fo:font-size="10pt" style:font-size-asian="10pt"/>
    </style:style>
    <style:style style:name="T114_7" style:family="text">
      <style:text-properties fo:font-size="10pt" style:font-size-asian="10pt"/>
    </style:style>
    <style:style style:name="T114_8" style:family="text">
      <style:text-properties fo:letter-spacing="-0.014cm" fo:font-size="10pt" style:font-size-asian="10pt"/>
    </style:style>
    <style:style style:name="T114_9" style:family="text">
      <style:text-properties fo:font-size="10pt" style:font-size-asian="10pt"/>
    </style:style>
    <style:style style:name="T114_10" style:family="text">
      <style:text-properties fo:letter-spacing="-0.018cm" fo:font-size="10pt" style:font-size-asian="10pt"/>
    </style:style>
    <style:style style:name="T114_11" style:family="text">
      <style:text-properties fo:font-size="10pt" style:font-size-asian="10pt"/>
    </style:style>
    <style:style style:name="T114_12" style:family="text">
      <style:text-properties fo:letter-spacing="-0.025cm" fo:font-size="10pt" style:font-size-asian="10pt"/>
    </style:style>
    <style:style style:name="T114_13" style:family="text">
      <style:text-properties fo:letter-spacing="-0.007cm" fo:font-size="10pt" style:font-size-asian="10pt"/>
    </style:style>
    <style:style style:name="P115" style:family="paragraph" style:parent-style-name="List_20_Paragraph">
      <style:paragraph-properties fo:margin-right="4.06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5_1" style:family="text">
      <style:text-properties fo:font-size="10pt" style:font-size-asian="10pt"/>
    </style:style>
    <style:style style:name="T115_2" style:family="text">
      <style:text-properties fo:letter-spacing="-0.011cm" fo:font-size="10pt" style:font-size-asian="10pt"/>
    </style:style>
    <style:style style:name="T115_3" style:family="text">
      <style:text-properties fo:font-size="10pt" style:font-size-asian="10pt"/>
    </style:style>
    <style:style style:name="T115_4" style:family="text">
      <style:text-properties fo:letter-spacing="-0.012cm" fo:font-size="10pt" style:font-size-asian="10pt"/>
    </style:style>
    <style:style style:name="T115_5" style:family="text">
      <style:text-properties fo:font-size="10pt" style:font-size-asian="10pt"/>
    </style:style>
    <style:style style:name="T115_6" style:family="text">
      <style:text-properties fo:letter-spacing="-0.011cm" fo:font-size="10pt" style:font-size-asian="10pt"/>
    </style:style>
    <style:style style:name="T115_7" style:family="text">
      <style:text-properties fo:font-size="10pt" style:font-size-asian="10pt"/>
    </style:style>
    <style:style style:name="T115_8" style:family="text">
      <style:text-properties fo:letter-spacing="-0.004cm" fo:font-size="10pt" style:font-size-asian="10pt"/>
    </style:style>
    <style:style style:name="T115_9" style:family="text">
      <style:text-properties fo:font-size="10pt" style:font-size-asian="10pt"/>
    </style:style>
    <style:style style:name="T115_10" style:family="text">
      <style:text-properties fo:letter-spacing="-0.012cm" fo:font-size="10pt" style:font-size-asian="10pt"/>
    </style:style>
    <style:style style:name="T115_11" style:family="text">
      <style:text-properties fo:font-size="10pt" style:font-size-asian="10pt"/>
    </style:style>
    <style:style style:name="T115_12" style:family="text">
      <style:text-properties fo:letter-spacing="-0.009cm" fo:font-size="10pt" style:font-size-asian="10pt"/>
    </style:style>
    <style:style style:name="T115_13" style:family="text">
      <style:text-properties fo:font-size="10pt" style:font-size-asian="10pt"/>
    </style:style>
    <style:style style:name="T115_14" style:family="text">
      <style:text-properties fo:letter-spacing="-0.005cm" fo:font-size="10pt" style:font-size-asian="10pt"/>
    </style:style>
    <style:style style:name="T115_15" style:family="text">
      <style:text-properties fo:font-size="10pt" style:font-size-asian="10pt"/>
    </style:style>
    <style:style style:name="T115_16" style:family="text">
      <style:text-properties fo:letter-spacing="-0.009cm" fo:font-size="10pt" style:font-size-asian="10pt"/>
    </style:style>
    <style:style style:name="T115_17" style:family="text">
      <style:text-properties fo:font-size="10pt" style:font-size-asian="10pt"/>
    </style:style>
    <style:style style:name="T115_18" style:family="text">
      <style:text-properties fo:letter-spacing="-0.007cm" fo:font-size="10pt" style:font-size-asian="10pt"/>
    </style:style>
    <style:style style:name="T115_19" style:family="text">
      <style:text-properties fo:font-size="10pt" style:font-size-asian="10pt"/>
    </style:style>
    <style:style style:name="T115_20" style:family="text">
      <style:text-properties fo:letter-spacing="-0.005cm" fo:font-size="10pt" style:font-size-asian="10pt"/>
    </style:style>
    <style:style style:name="T115_21" style:family="text">
      <style:text-properties fo:font-size="10pt" style:font-size-asian="10pt"/>
    </style:style>
    <style:style style:name="T115_22" style:family="text">
      <style:text-properties fo:letter-spacing="-0.004cm" fo:font-size="10pt" style:font-size-asian="10pt"/>
    </style:style>
    <style:style style:name="P116" style:family="paragraph" style:parent-style-name="List_20_Paragraph">
      <style:paragraph-properties fo:text-indent="-0.633cm" fo:line-height="0.367cm" fo:margin-left="2.944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6_1" style:family="text">
      <style:text-properties fo:font-size="10pt" style:font-size-asian="10pt"/>
    </style:style>
    <style:style style:name="T116_2" style:family="text">
      <style:text-properties fo:letter-spacing="-0.014cm" fo:font-size="10pt" style:font-size-asian="10pt"/>
    </style:style>
    <style:style style:name="T116_3" style:family="text">
      <style:text-properties fo:font-size="10pt" style:font-size-asian="10pt"/>
    </style:style>
    <style:style style:name="T116_4" style:family="text">
      <style:text-properties fo:letter-spacing="-0.016cm" fo:font-size="10pt" style:font-size-asian="10pt"/>
    </style:style>
    <style:style style:name="T116_5" style:family="text">
      <style:text-properties fo:font-size="10pt" style:font-size-asian="10pt"/>
    </style:style>
    <style:style style:name="T116_6" style:family="text">
      <style:text-properties fo:letter-spacing="-0.018cm" fo:font-size="10pt" style:font-size-asian="10pt"/>
    </style:style>
    <style:style style:name="T116_7" style:family="text">
      <style:text-properties fo:font-size="10pt" style:font-size-asian="10pt"/>
    </style:style>
    <style:style style:name="T116_8" style:family="text">
      <style:text-properties fo:letter-spacing="-0.014cm" fo:font-size="10pt" style:font-size-asian="10pt"/>
    </style:style>
    <style:style style:name="T116_9" style:family="text">
      <style:text-properties fo:font-size="10pt" style:font-size-asian="10pt"/>
    </style:style>
    <style:style style:name="T116_10" style:family="text">
      <style:text-properties fo:letter-spacing="0.012cm" fo:font-size="10pt" style:font-size-asian="10pt"/>
    </style:style>
    <style:style style:name="T116_11" style:family="text">
      <style:text-properties fo:letter-spacing="-0.004cm" fo:font-size="10pt" style:font-size-asian="10pt"/>
    </style:style>
    <style:style style:name="P117" style:family="paragraph" style:parent-style-name="List_20_Paragraph">
      <style:paragraph-properties fo:margin-right="2.35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17_1" style:family="text">
      <style:text-properties fo:font-size="10pt" style:font-size-asian="10pt"/>
    </style:style>
    <style:style style:name="T117_2" style:family="text">
      <style:text-properties fo:letter-spacing="-0.009cm" fo:font-size="10pt" style:font-size-asian="10pt"/>
    </style:style>
    <style:style style:name="T117_3" style:family="text">
      <style:text-properties fo:font-size="10pt" style:font-size-asian="10pt"/>
    </style:style>
    <style:style style:name="T117_4" style:family="text">
      <style:text-properties fo:letter-spacing="-0.005cm" fo:font-size="10pt" style:font-size-asian="10pt"/>
    </style:style>
    <style:style style:name="T117_5" style:family="text">
      <style:text-properties fo:font-size="10pt" style:font-size-asian="10pt"/>
    </style:style>
    <style:style style:name="T117_6" style:family="text">
      <style:text-properties fo:letter-spacing="-0.009cm" fo:font-size="10pt" style:font-size-asian="10pt"/>
    </style:style>
    <style:style style:name="T117_7" style:family="text">
      <style:text-properties fo:font-size="10pt" style:font-size-asian="10pt"/>
    </style:style>
    <style:style style:name="T117_8" style:family="text">
      <style:text-properties fo:letter-spacing="-0.005cm" fo:font-size="10pt" style:font-size-asian="10pt"/>
    </style:style>
    <style:style style:name="T117_9" style:family="text">
      <style:text-properties fo:font-size="10pt" style:font-size-asian="10pt"/>
    </style:style>
    <style:style style:name="T117_10" style:family="text">
      <style:text-properties fo:letter-spacing="-0.009cm" fo:font-size="10pt" style:font-size-asian="10pt"/>
    </style:style>
    <style:style style:name="T117_11" style:family="text">
      <style:text-properties fo:font-size="10pt" style:font-size-asian="10pt"/>
    </style:style>
    <style:style style:name="T117_12" style:family="text">
      <style:text-properties fo:letter-spacing="-0.007cm" fo:font-size="10pt" style:font-size-asian="10pt"/>
    </style:style>
    <style:style style:name="T117_13" style:family="text">
      <style:text-properties fo:font-size="10pt" style:font-size-asian="10pt"/>
    </style:style>
    <style:style style:name="T117_14" style:family="text">
      <style:text-properties fo:letter-spacing="-0.005cm" fo:font-size="10pt" style:font-size-asian="10pt"/>
    </style:style>
    <style:style style:name="T117_15" style:family="text">
      <style:text-properties fo:font-size="10pt" style:font-size-asian="10pt"/>
    </style:style>
    <style:style style:name="T117_16" style:family="text">
      <style:text-properties fo:letter-spacing="-0.009cm" fo:font-size="10pt" style:font-size-asian="10pt"/>
    </style:style>
    <style:style style:name="T117_17" style:family="text">
      <style:text-properties fo:font-size="10pt" style:font-size-asian="10pt"/>
    </style:style>
    <style:style style:name="T117_18" style:family="text">
      <style:text-properties fo:letter-spacing="-0.009cm" fo:font-size="10pt" style:font-size-asian="10pt"/>
    </style:style>
    <style:style style:name="T117_19" style:family="text">
      <style:text-properties fo:font-size="10pt" style:font-size-asian="10pt"/>
    </style:style>
    <style:style style:name="T117_20" style:family="text">
      <style:text-properties fo:letter-spacing="-0.007cm" fo:font-size="10pt" style:font-size-asian="10pt"/>
    </style:style>
    <style:style style:name="T117_21" style:family="text">
      <style:text-properties fo:font-size="10pt" style:font-size-asian="10pt"/>
    </style:style>
    <style:style style:name="P118" style:family="paragraph" style:parent-style-name="Body_20_Text">
      <style:paragraph-properties fo:margin-top="0.072cm"/>
    </style:style>
    <style:style style:name="P119" style:family="paragraph" style:parent-style-name="Body_20_Text">
      <style:paragraph-properties fo:margin-left="1.041cm"/>
    </style:style>
    <style:style style:name="T119_1" style:family="text"/>
    <style:style style:name="T119_2" style:family="text">
      <style:text-properties fo:letter-spacing="-0.011cm"/>
    </style:style>
    <style:style style:name="T119_3" style:family="text"/>
    <style:style style:name="T119_4" style:family="text">
      <style:text-properties fo:letter-spacing="-0.007cm"/>
    </style:style>
    <style:style style:name="T119_5" style:family="text">
      <style:text-properties fo:letter-spacing="-0.004cm"/>
    </style:style>
    <style:style style:name="P120" style:family="paragraph" style:parent-style-name="Body_20_Text">
      <style:paragraph-properties fo:text-indent="0.097cm" fo:line-height="116%" fo:margin-top="0.213cm" fo:margin-left="1.041cm" fo:margin-right="1.939cm"/>
    </style:style>
    <style:style style:name="T120_1" style:family="text"/>
    <style:style style:name="T120_2" style:family="text"/>
    <style:style style:name="T120_3" style:family="text"/>
    <style:style style:name="T120_4" style:family="text">
      <style:text-properties style:text-position="46% 100%" fo:font-size="6.5pt" style:font-size-asian="6.5pt"/>
    </style:style>
    <style:style style:name="T120_5" style:family="text"/>
    <style:style style:name="T120_6" style:family="text">
      <style:text-properties fo:letter-spacing="-0.007cm"/>
    </style:style>
    <style:style style:name="T120_7" style:family="text"/>
    <style:style style:name="T120_8" style:family="text">
      <style:text-properties fo:letter-spacing="-0.007cm"/>
    </style:style>
    <style:style style:name="T120_9" style:family="text"/>
    <style:style style:name="T120_10" style:family="text">
      <style:text-properties fo:letter-spacing="-0.009cm"/>
    </style:style>
    <style:style style:name="T120_11" style:family="text"/>
    <style:style style:name="T120_12" style:family="text">
      <style:text-properties fo:letter-spacing="-0.007cm"/>
    </style:style>
    <style:style style:name="T120_13" style:family="text"/>
    <style:style style:name="T120_14" style:family="text">
      <style:text-properties fo:letter-spacing="-0.009cm"/>
    </style:style>
    <style:style style:name="T120_15" style:family="text"/>
    <style:style style:name="T120_16" style:family="text">
      <style:text-properties fo:letter-spacing="-0.004cm"/>
    </style:style>
    <style:style style:name="T120_17" style:family="text"/>
    <style:style style:name="T120_18" style:family="text">
      <style:text-properties fo:letter-spacing="-0.005cm"/>
    </style:style>
    <style:style style:name="T120_19" style:family="text"/>
    <style:style style:name="T120_20" style:family="text">
      <style:text-properties fo:letter-spacing="-0.005cm"/>
    </style:style>
    <style:style style:name="T120_21" style:family="text"/>
    <style:style style:name="T120_22" style:family="text">
      <style:text-properties fo:letter-spacing="-0.009cm"/>
    </style:style>
    <style:style style:name="T120_23" style:family="text"/>
    <style:style style:name="T120_24" style:family="text">
      <style:text-properties fo:letter-spacing="-0.005cm"/>
    </style:style>
    <style:style style:name="T120_25" style:family="text"/>
    <style:style style:name="T120_26" style:family="text">
      <style:text-properties fo:letter-spacing="-0.007cm"/>
    </style:style>
    <style:style style:name="T120_27" style:family="text"/>
    <style:style style:name="T120_28" style:family="text">
      <style:text-properties fo:letter-spacing="-0.009cm"/>
    </style:style>
    <style:style style:name="T120_29" style:family="text"/>
    <style:style style:name="T120_30" style:family="text">
      <style:text-properties fo:letter-spacing="-0.009cm"/>
    </style:style>
    <style:style style:name="T120_31" style:family="text"/>
    <style:style style:name="P121" style:family="paragraph" style:parent-style-name="Body_20_Text"/>
    <style:style style:name="P122" style:family="paragraph" style:parent-style-name="Body_20_Text">
      <style:paragraph-properties fo:margin-top="0.078cm"/>
    </style:style>
    <style:style style:name="P123" style:family="paragraph" style:parent-style-name="Body_20_Text">
      <style:paragraph-properties fo:line-height="116%" fo:margin-top="0.002cm" fo:margin-left="1.041cm" fo:margin-right="0.679cm"/>
    </style:style>
    <style:style style:name="T123_1" style:family="text"/>
    <style:style style:name="T123_2" style:family="text">
      <style:text-properties fo:letter-spacing="-0.005cm"/>
    </style:style>
    <style:style style:name="T123_3" style:family="text"/>
    <style:style style:name="T123_4" style:family="text">
      <style:text-properties fo:letter-spacing="-0.007cm"/>
    </style:style>
    <style:style style:name="T123_5" style:family="text"/>
    <style:style style:name="T123_6" style:family="text">
      <style:text-properties fo:letter-spacing="-0.007cm"/>
    </style:style>
    <style:style style:name="T123_7" style:family="text"/>
    <style:style style:name="T123_8" style:family="text">
      <style:text-properties fo:letter-spacing="-0.009cm"/>
    </style:style>
    <style:style style:name="T123_9" style:family="text"/>
    <style:style style:name="T123_10" style:family="text">
      <style:text-properties fo:letter-spacing="-0.009cm"/>
    </style:style>
    <style:style style:name="T123_11" style:family="text"/>
    <style:style style:name="T123_12" style:family="text">
      <style:text-properties fo:letter-spacing="-0.007cm"/>
    </style:style>
    <style:style style:name="T123_13" style:family="text"/>
    <style:style style:name="T123_14" style:family="text">
      <style:text-properties fo:letter-spacing="-0.007cm"/>
    </style:style>
    <style:style style:name="T123_15" style:family="text"/>
    <style:style style:name="T123_16" style:family="text">
      <style:text-properties fo:letter-spacing="-0.007cm"/>
    </style:style>
    <style:style style:name="T123_17" style:family="text"/>
    <style:style style:name="T123_18" style:family="text">
      <style:text-properties fo:letter-spacing="-0.005cm"/>
    </style:style>
    <style:style style:name="T123_19" style:family="text"/>
    <style:style style:name="T123_20" style:family="text">
      <style:text-properties fo:letter-spacing="-0.011cm"/>
    </style:style>
    <style:style style:name="T123_21" style:family="text"/>
    <style:style style:name="T123_22" style:family="text">
      <style:text-properties fo:letter-spacing="-0.005cm"/>
    </style:style>
    <style:style style:name="T123_23" style:family="text"/>
    <style:style style:name="T123_24" style:family="text">
      <style:text-properties fo:letter-spacing="-0.007cm"/>
    </style:style>
    <style:style style:name="T123_25" style:family="text"/>
    <style:style style:name="T123_26" style:family="text">
      <style:text-properties fo:letter-spacing="-0.009cm"/>
    </style:style>
    <style:style style:name="T123_27" style:family="text"/>
    <style:style style:name="T123_28" style:family="text">
      <style:text-properties fo:letter-spacing="-0.004cm"/>
    </style:style>
    <style:style style:name="P124" style:family="paragraph" style:parent-style-name="Body_20_Text">
      <style:paragraph-properties fo:margin-top="0.258cm"/>
    </style:style>
    <style:style style:name="FR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125" style:family="paragraph" style:parent-style-name="List_20_Paragraph">
      <style:paragraph-properties fo:text-indent="-0.228cm" fo:margin-top="0.224cm" fo:margin-left="0.863cm">
        <style:tab-stops>
          <style:tab-stop style:type="left" style:leader-style="none" style:position="0cm"/>
        </style:tab-stops>
      </style:paragraph-properties>
    </style:style>
    <style:style style:name="T125_1" style:family="text">
      <style:text-properties style:font-name="Verdana" fo:font-size="6pt" style:font-size-asian="6pt"/>
    </style:style>
    <style:style style:name="T125_2" style:family="text">
      <style:text-properties fo:letter-spacing="-0.007cm" style:font-name="Verdana" fo:font-size="6pt" style:font-size-asian="6pt"/>
    </style:style>
    <style:style style:name="T125_3" style:family="text">
      <style:text-properties style:font-name="Verdana" fo:font-size="6pt" style:font-size-asian="6pt"/>
    </style:style>
    <style:style style:name="T125_4" style:family="text">
      <style:text-properties fo:letter-spacing="-0.004cm" style:font-name="Verdana" fo:font-size="6pt" style:font-size-asian="6pt"/>
    </style:style>
    <style:style style:name="T125_5" style:family="text">
      <style:text-properties style:font-name="Verdana" fo:font-size="6pt" style:font-size-asian="6pt"/>
    </style:style>
    <style:style style:name="T125_6" style:family="text">
      <style:text-properties fo:letter-spacing="-0.007cm" style:font-name="Verdana" fo:font-size="6pt" style:font-size-asian="6pt"/>
    </style:style>
    <style:style style:name="T125_7" style:family="text">
      <style:text-properties style:font-name="Verdana" fo:font-size="6pt" style:font-size-asian="6pt"/>
    </style:style>
    <style:style style:name="T125_8" style:family="text">
      <style:text-properties fo:letter-spacing="-0.007cm" style:font-name="Verdana" fo:font-size="6pt" style:font-size-asian="6pt"/>
    </style:style>
    <style:style style:name="T125_9" style:family="text">
      <style:text-properties style:font-name="Verdana" fo:font-size="6pt" style:font-size-asian="6pt"/>
    </style:style>
    <style:style style:name="T125_10" style:family="text">
      <style:text-properties fo:letter-spacing="-0.005cm" style:font-name="Verdana" fo:font-size="6pt" style:font-size-asian="6pt"/>
    </style:style>
    <style:style style:name="T125_11" style:family="text">
      <style:text-properties style:font-name="Verdana" fo:font-size="6pt" style:font-size-asian="6pt"/>
    </style:style>
    <style:style style:name="T125_12" style:family="text">
      <style:text-properties fo:letter-spacing="-0.002cm" style:font-name="Verdana" fo:font-size="6pt" style:font-size-asian="6pt"/>
    </style:style>
    <style:style style:name="T125_13" style:family="text">
      <style:text-properties style:font-name="Verdana" fo:font-size="6pt" style:font-size-asian="6pt"/>
    </style:style>
    <style:style style:name="T125_14" style:family="text">
      <style:text-properties fo:letter-spacing="-0.007cm" style:font-name="Verdana" fo:font-size="6pt" style:font-size-asian="6pt"/>
    </style:style>
    <style:style style:name="T125_15" style:family="text">
      <style:text-properties style:font-name="Verdana" fo:font-size="6pt" style:font-size-asian="6pt"/>
    </style:style>
    <style:style style:name="T125_16" style:family="text">
      <style:text-properties fo:letter-spacing="-0.004cm" style:font-name="Verdana" fo:font-size="6pt" style:font-size-asian="6pt"/>
    </style:style>
    <style:style style:name="T125_17" style:family="text">
      <style:text-properties style:font-name="Verdana" fo:font-size="6pt" style:font-size-asian="6pt"/>
    </style:style>
    <style:style style:name="T125_18" style:family="text">
      <style:text-properties fo:letter-spacing="-0.007cm" style:font-name="Verdana" fo:font-size="6pt" style:font-size-asian="6pt"/>
    </style:style>
    <style:style style:name="T125_19" style:family="text">
      <style:text-properties style:font-name="Verdana" fo:font-size="6pt" style:font-size-asian="6pt"/>
    </style:style>
    <style:style style:name="T125_20" style:family="text">
      <style:text-properties fo:letter-spacing="-0.007cm" style:font-name="Verdana" fo:font-size="6pt" style:font-size-asian="6pt"/>
    </style:style>
    <style:style style:name="T125_21" style:family="text">
      <style:text-properties style:font-name="Verdana" fo:font-size="6pt" style:font-size-asian="6pt"/>
    </style:style>
    <style:style style:name="T125_22" style:family="text">
      <style:text-properties fo:letter-spacing="-0.004cm" style:font-name="Verdana" fo:font-size="6pt" style:font-size-asian="6pt"/>
    </style:style>
    <style:style style:name="P126" style:family="paragraph" style:parent-style-name="List_20_Paragraph">
      <style:paragraph-properties fo:text-indent="0cm" fo:line-height="101%" fo:margin-top="0.019cm" fo:margin-left="0.635cm" fo:margin-right="1.339cm">
        <style:tab-stops>
          <style:tab-stop style:type="left" style:leader-style="none" style:position="0.265cm"/>
        </style:tab-stops>
      </style:paragraph-properties>
    </style:style>
    <style:style style:name="T126_1" style:family="text">
      <style:text-properties style:font-name="Verdana" fo:font-size="6pt" style:font-size-asian="6pt"/>
    </style:style>
    <style:style style:name="T126_2" style:family="text">
      <style:text-properties fo:letter-spacing="-0.005cm" style:font-name="Verdana" fo:font-size="6pt" style:font-size-asian="6pt"/>
    </style:style>
    <style:style style:name="T126_3" style:family="text">
      <style:text-properties style:font-name="Verdana" fo:font-size="6pt" style:font-size-asian="6pt"/>
    </style:style>
    <style:style style:name="T126_4" style:family="text">
      <style:text-properties fo:letter-spacing="-0.005cm" style:font-name="Verdana" fo:font-size="6pt" style:font-size-asian="6pt"/>
    </style:style>
    <style:style style:name="T126_5" style:family="text">
      <style:text-properties style:font-name="Verdana" fo:font-size="6pt" style:font-size-asian="6pt"/>
    </style:style>
    <style:style style:name="T126_6" style:family="text">
      <style:text-properties fo:letter-spacing="-0.004cm" style:font-name="Verdana" fo:font-size="6pt" style:font-size-asian="6pt"/>
    </style:style>
    <style:style style:name="T126_7" style:family="text">
      <style:text-properties style:font-name="Verdana" fo:font-size="6pt" style:font-size-asian="6pt"/>
    </style:style>
    <style:style style:name="T126_8" style:family="text">
      <style:text-properties fo:letter-spacing="-0.009cm" style:font-name="Verdana" fo:font-size="6pt" style:font-size-asian="6pt"/>
    </style:style>
    <style:style style:name="T126_9" style:family="text">
      <style:text-properties style:font-name="Verdana" fo:font-size="6pt" style:font-size-asian="6pt"/>
    </style:style>
    <style:style style:name="T126_10" style:family="text">
      <style:text-properties fo:letter-spacing="-0.004cm" style:font-name="Verdana" fo:font-size="6pt" style:font-size-asian="6pt"/>
    </style:style>
    <style:style style:name="T126_11" style:family="text">
      <style:text-properties style:font-name="Verdana" fo:font-size="6pt" style:font-size-asian="6pt"/>
    </style:style>
    <style:style style:name="T126_12" style:family="text">
      <style:text-properties fo:letter-spacing="-0.005cm" style:font-name="Verdana" fo:font-size="6pt" style:font-size-asian="6pt"/>
    </style:style>
    <style:style style:name="T126_13" style:family="text">
      <style:text-properties style:font-name="Verdana" fo:font-size="6pt" style:font-size-asian="6pt"/>
    </style:style>
    <style:style style:name="T126_14" style:family="text">
      <style:text-properties fo:letter-spacing="-0.007cm" style:font-name="Verdana" fo:font-size="6pt" style:font-size-asian="6pt"/>
    </style:style>
    <style:style style:name="T126_15" style:family="text">
      <style:text-properties style:font-name="Verdana" fo:font-size="6pt" style:font-size-asian="6pt"/>
    </style:style>
    <style:style style:name="T126_16" style:family="text">
      <style:text-properties fo:letter-spacing="-0.004cm" style:font-name="Verdana" fo:font-size="6pt" style:font-size-asian="6pt"/>
    </style:style>
    <style:style style:name="T126_17" style:family="text">
      <style:text-properties style:font-name="Verdana" fo:font-size="6pt" style:font-size-asian="6pt"/>
    </style:style>
    <style:style style:name="T126_18" style:family="text">
      <style:text-properties fo:letter-spacing="-0.005cm" style:font-name="Verdana" fo:font-size="6pt" style:font-size-asian="6pt"/>
    </style:style>
    <style:style style:name="T126_19" style:family="text">
      <style:text-properties style:font-name="Verdana" fo:font-size="6pt" style:font-size-asian="6pt"/>
    </style:style>
    <style:style style:name="T126_20" style:family="text">
      <style:text-properties fo:letter-spacing="-0.005cm" style:font-name="Verdana" fo:font-size="6pt" style:font-size-asian="6pt"/>
    </style:style>
    <style:style style:name="T126_21" style:family="text">
      <style:text-properties style:font-name="Verdana" fo:font-size="6pt" style:font-size-asian="6pt"/>
    </style:style>
    <style:style style:name="T126_22" style:family="text">
      <style:text-properties fo:letter-spacing="-0.005cm" style:font-name="Verdana" fo:font-size="6pt" style:font-size-asian="6pt"/>
    </style:style>
    <style:style style:name="T126_23" style:family="text">
      <style:text-properties style:font-name="Verdana" fo:font-size="6pt" style:font-size-asian="6pt"/>
    </style:style>
    <style:style style:name="T126_24" style:family="text">
      <style:text-properties fo:letter-spacing="-0.011cm" style:font-name="Verdana" fo:font-size="6pt" style:font-size-asian="6pt"/>
    </style:style>
    <style:style style:name="T126_25" style:family="text">
      <style:text-properties style:font-name="Verdana" fo:font-size="6pt" style:font-size-asian="6pt"/>
    </style:style>
    <style:style style:name="T126_26" style:family="text">
      <style:text-properties fo:letter-spacing="-0.019cm" style:font-name="Verdana" fo:font-size="6pt" style:font-size-asian="6pt"/>
    </style:style>
    <style:style style:name="T126_27" style:family="text">
      <style:text-properties style:font-name="Verdana" fo:font-size="6pt" style:font-size-asian="6pt"/>
    </style:style>
    <style:style style:name="T126_28" style:family="text">
      <style:text-properties fo:letter-spacing="-0.016cm" style:font-name="Verdana" fo:font-size="6pt" style:font-size-asian="6pt"/>
    </style:style>
    <style:style style:name="T126_29" style:family="text">
      <style:text-properties style:font-name="Verdana" fo:font-size="6pt" style:font-size-asian="6pt"/>
    </style:style>
    <style:style style:name="T126_30" style:family="text">
      <style:text-properties fo:letter-spacing="-0.016cm" style:font-name="Verdana" fo:font-size="6pt" style:font-size-asian="6pt"/>
    </style:style>
    <style:style style:name="T126_31" style:family="text">
      <style:text-properties style:font-name="Verdana" fo:font-size="6pt" style:font-size-asian="6pt"/>
    </style:style>
    <style:style style:name="T126_32" style:family="text">
      <style:text-properties fo:letter-spacing="-0.014cm" style:font-name="Verdana" fo:font-size="6pt" style:font-size-asian="6pt"/>
    </style:style>
    <style:style style:name="T126_33" style:family="text">
      <style:text-properties style:font-name="Verdana" fo:font-size="6pt" style:font-size-asian="6pt"/>
    </style:style>
    <style:style style:name="T126_34" style:family="text">
      <style:text-properties fo:letter-spacing="-0.016cm" style:font-name="Verdana" fo:font-size="6pt" style:font-size-asian="6pt"/>
    </style:style>
    <style:style style:name="T126_35" style:family="text">
      <style:text-properties style:font-name="Verdana" fo:font-size="6pt" style:font-size-asian="6pt"/>
    </style:style>
    <style:style style:name="T126_36" style:family="text">
      <style:text-properties fo:letter-spacing="-0.014cm" style:font-name="Verdana" fo:font-size="6pt" style:font-size-asian="6pt"/>
    </style:style>
    <style:style style:name="T126_37" style:family="text">
      <style:text-properties style:font-name="Verdana" fo:font-size="6pt" style:font-size-asian="6pt"/>
    </style:style>
    <style:style style:name="T126_38" style:family="text">
      <style:text-properties fo:letter-spacing="-0.012cm" style:font-name="Verdana" fo:font-size="6pt" style:font-size-asian="6pt"/>
    </style:style>
    <style:style style:name="T126_39" style:family="text">
      <style:text-properties style:font-name="Verdana" fo:font-size="6pt" style:font-size-asian="6pt"/>
    </style:style>
    <style:style style:name="T126_40" style:family="text">
      <style:text-properties fo:letter-spacing="-0.014cm" style:font-name="Verdana" fo:font-size="6pt" style:font-size-asian="6pt"/>
    </style:style>
    <style:style style:name="T126_41" style:family="text">
      <style:text-properties style:font-name="Verdana" fo:font-size="6pt" style:font-size-asian="6pt"/>
    </style:style>
    <style:style style:name="T126_42" style:family="text">
      <style:text-properties fo:letter-spacing="-0.014cm" style:font-name="Verdana" fo:font-size="6pt" style:font-size-asian="6pt"/>
    </style:style>
    <style:style style:name="T126_43" style:family="text">
      <style:text-properties style:font-name="Verdana" fo:font-size="6pt" style:font-size-asian="6pt"/>
    </style:style>
    <style:style style:name="T126_44" style:family="text">
      <style:text-properties fo:letter-spacing="-0.012cm" style:font-name="Verdana" fo:font-size="6pt" style:font-size-asian="6pt"/>
    </style:style>
    <style:style style:name="T126_45" style:family="text">
      <style:text-properties style:font-name="Verdana" fo:font-size="6pt" style:font-size-asian="6pt"/>
    </style:style>
    <style:style style:name="T126_46" style:family="text">
      <style:text-properties fo:letter-spacing="-0.009cm" style:font-name="Verdana" fo:font-size="6pt" style:font-size-asian="6pt"/>
    </style:style>
    <style:style style:name="T126_47" style:family="text">
      <style:text-properties style:font-name="Verdana" fo:font-size="6pt" style:font-size-asian="6pt"/>
    </style:style>
    <style:style style:name="T126_48" style:family="text">
      <style:text-properties fo:letter-spacing="-0.011cm" style:font-name="Verdana" fo:font-size="6pt" style:font-size-asian="6pt"/>
    </style:style>
    <style:style style:name="T126_49" style:family="text">
      <style:text-properties style:font-name="Verdana" fo:font-size="6pt" style:font-size-asian="6pt"/>
    </style:style>
    <style:style style:name="T126_50" style:family="text">
      <style:text-properties fo:letter-spacing="-0.005cm" style:font-name="Verdana" fo:font-size="6pt" style:font-size-asian="6pt"/>
    </style:style>
    <style:style style:name="T126_51" style:family="text">
      <style:text-properties style:font-name="Verdana" fo:font-size="6pt" style:font-size-asian="6pt"/>
    </style:style>
    <style:style style:name="T126_52" style:family="text">
      <style:text-properties fo:letter-spacing="-0.014cm" style:font-name="Verdana" fo:font-size="6pt" style:font-size-asian="6pt"/>
    </style:style>
    <style:style style:name="T126_53" style:family="text">
      <style:text-properties style:font-name="Verdana" fo:font-size="6pt" style:font-size-asian="6pt"/>
    </style:style>
    <style:style style:name="T126_54" style:family="text">
      <style:text-properties fo:letter-spacing="-0.018cm" style:font-name="Verdana" fo:font-size="6pt" style:font-size-asian="6pt"/>
    </style:style>
    <style:style style:name="T126_55" style:family="text">
      <style:text-properties style:font-name="Verdana" fo:font-size="6pt" style:font-size-asian="6pt"/>
    </style:style>
    <style:style style:name="T126_56" style:family="text">
      <style:text-properties fo:letter-spacing="-0.016cm" style:font-name="Verdana" fo:font-size="6pt" style:font-size-asian="6pt"/>
    </style:style>
    <style:style style:name="T126_57" style:family="text">
      <style:text-properties style:font-name="Verdana" fo:font-size="6pt" style:font-size-asian="6pt"/>
    </style:style>
    <style:style style:name="T126_58" style:family="text">
      <style:text-properties fo:letter-spacing="-0.016cm" style:font-name="Verdana" fo:font-size="6pt" style:font-size-asian="6pt"/>
    </style:style>
    <style:style style:name="T126_59" style:family="text">
      <style:text-properties style:font-name="Verdana" fo:font-size="6pt" style:font-size-asian="6pt"/>
    </style:style>
    <style:style style:name="T126_60" style:family="text">
      <style:text-properties fo:letter-spacing="-0.009cm" style:font-name="Verdana" fo:font-size="6pt" style:font-size-asian="6pt"/>
    </style:style>
    <style:style style:name="T126_61" style:family="text">
      <style:text-properties style:font-name="Verdana" fo:font-size="6pt" style:font-size-asian="6pt"/>
    </style:style>
    <style:style style:name="T126_62" style:family="text">
      <style:text-properties fo:letter-spacing="-0.018cm" style:font-name="Verdana" fo:font-size="6pt" style:font-size-asian="6pt"/>
    </style:style>
    <style:style style:name="T126_63" style:family="text">
      <style:text-properties style:font-name="Verdana" fo:font-size="6pt" style:font-size-asian="6pt"/>
    </style:style>
    <style:style style:name="T126_64" style:family="text">
      <style:text-properties fo:letter-spacing="-0.014cm" style:font-name="Verdana" fo:font-size="6pt" style:font-size-asian="6pt"/>
    </style:style>
    <style:style style:name="T126_65" style:family="text">
      <style:text-properties style:font-name="Verdana" fo:font-size="6pt" style:font-size-asian="6pt"/>
    </style:style>
    <style:style style:name="T126_66" style:family="text">
      <style:text-properties fo:letter-spacing="-0.012cm" style:font-name="Verdana" fo:font-size="6pt" style:font-size-asian="6pt"/>
    </style:style>
    <style:style style:name="T126_67" style:family="text">
      <style:text-properties style:font-name="Verdana" fo:font-size="6pt" style:font-size-asian="6pt"/>
    </style:style>
    <style:style style:name="T126_68" style:family="text">
      <style:text-properties fo:letter-spacing="-0.009cm" style:font-name="Verdana" fo:font-size="6pt" style:font-size-asian="6pt"/>
    </style:style>
    <style:style style:name="T126_69" style:family="text">
      <style:text-properties style:font-name="Verdana" fo:font-size="6pt" style:font-size-asian="6pt"/>
    </style:style>
    <style:style style:name="T126_70" style:family="text">
      <style:text-properties fo:letter-spacing="-0.014cm" style:font-name="Verdana" fo:font-size="6pt" style:font-size-asian="6pt"/>
    </style:style>
    <style:style style:name="T126_71" style:family="text">
      <style:text-properties style:font-name="Verdana" fo:font-size="6pt" style:font-size-asian="6pt"/>
    </style:style>
    <style:style style:name="T126_72" style:family="text">
      <style:text-properties fo:letter-spacing="-0.014cm" style:font-name="Verdana" fo:font-size="6pt" style:font-size-asian="6pt"/>
    </style:style>
    <style:style style:name="T126_73" style:family="text">
      <style:text-properties style:font-name="Verdana" fo:font-size="6pt" style:font-size-asian="6pt" style:text-underline-style="solid" style:text-underline-color="font-color"/>
    </style:style>
    <style:style style:name="T126_74" style:family="text">
      <style:text-properties style:font-name="Verdana" fo:font-size="6pt" style:font-size-asian="6pt"/>
    </style:style>
    <style:style style:name="T126_75" style:family="text">
      <style:text-properties style:font-name="Verdana" fo:font-size="6pt" style:font-size-asian="6pt" style:text-underline-style="solid" style:text-underline-color="font-color"/>
    </style:style>
    <style:style style:name="T126_76" style:family="text">
      <style:text-properties fo:letter-spacing="-0.019cm" style:font-name="Verdana" fo:font-size="6pt" style:font-size-asian="6pt" style:text-underline-style="solid" style:text-underline-color="font-color"/>
    </style:style>
    <style:style style:name="T126_77" style:family="text">
      <style:text-properties style:font-name="Verdana" fo:font-size="6pt" style:font-size-asian="6pt" style:text-underline-style="solid" style:text-underline-color="font-color"/>
    </style:style>
    <style:style style:name="T126_78" style:family="text">
      <style:text-properties fo:letter-spacing="-0.019cm" style:font-name="Verdana" fo:font-size="6pt" style:font-size-asian="6pt" style:text-underline-style="solid" style:text-underline-color="font-color"/>
    </style:style>
    <style:style style:name="T126_79" style:family="text">
      <style:text-properties style:font-name="Verdana" fo:font-size="6pt" style:font-size-asian="6pt" style:text-underline-style="solid" style:text-underline-color="font-color"/>
    </style:style>
    <style:style style:name="T126_80" style:family="text">
      <style:text-properties fo:letter-spacing="-0.018cm" style:font-name="Verdana" fo:font-size="6pt" style:font-size-asian="6pt" style:text-underline-style="solid" style:text-underline-color="font-color"/>
    </style:style>
    <style:style style:name="T126_81" style:family="text">
      <style:text-properties style:font-name="Verdana" fo:font-size="6pt" style:font-size-asian="6pt" style:text-underline-style="solid" style:text-underline-color="font-color"/>
    </style:style>
    <style:style style:name="T126_82" style:family="text">
      <style:text-properties fo:letter-spacing="-0.012cm" style:font-name="Verdana" fo:font-size="6pt" style:font-size-asian="6pt" style:text-underline-style="solid" style:text-underline-color="font-color"/>
    </style:style>
    <style:style style:name="T126_83" style:family="text">
      <style:text-properties style:font-name="Verdana" fo:font-size="6pt" style:font-size-asian="6pt" style:text-underline-style="solid" style:text-underline-color="font-color"/>
    </style:style>
    <style:style style:name="T126_84" style:family="text">
      <style:text-properties style:font-name="Verdana" fo:font-size="6pt" style:font-size-asian="6pt"/>
    </style:style>
    <style:style style:name="T126_85" style:family="text">
      <style:text-properties fo:letter-spacing="-0.009cm" style:font-name="Verdana" fo:font-size="6pt" style:font-size-asian="6pt"/>
    </style:style>
    <style:style style:name="T126_86" style:family="text">
      <style:text-properties style:font-name="Verdana" fo:font-size="6pt" style:font-size-asian="6pt"/>
    </style:style>
    <style:style style:name="T126_87" style:family="text">
      <style:text-properties fo:letter-spacing="-0.011cm" style:font-name="Verdana" fo:font-size="6pt" style:font-size-asian="6pt"/>
    </style:style>
    <style:style style:name="T126_88" style:family="text">
      <style:text-properties style:font-name="Verdana" fo:font-size="6pt" style:font-size-asian="6pt"/>
    </style:style>
    <style:style style:name="T126_89" style:family="text">
      <style:text-properties fo:letter-spacing="-0.009cm" style:font-name="Verdana" fo:font-size="6pt" style:font-size-asian="6pt"/>
    </style:style>
    <style:style style:name="T126_90" style:family="text">
      <style:text-properties style:font-name="Verdana" fo:font-size="6pt" style:font-size-asian="6pt"/>
    </style:style>
    <style:style style:name="T126_91" style:family="text">
      <style:text-properties fo:letter-spacing="-0.009cm" style:font-name="Verdana" fo:font-size="6pt" style:font-size-asian="6pt"/>
    </style:style>
    <style:style style:name="T126_92" style:family="text">
      <style:text-properties style:font-name="Verdana" fo:font-size="6pt" style:font-size-asian="6pt"/>
    </style:style>
    <style:style style:name="T126_93" style:family="text">
      <style:text-properties fo:letter-spacing="-0.011cm" style:font-name="Verdana" fo:font-size="6pt" style:font-size-asian="6pt"/>
    </style:style>
    <style:style style:name="T126_94" style:family="text">
      <style:text-properties style:font-name="Verdana" fo:font-size="6pt" style:font-size-asian="6pt"/>
    </style:style>
    <style:style style:name="T126_95" style:family="text">
      <style:text-properties fo:letter-spacing="-0.019cm" style:font-name="Verdana" fo:font-size="6pt" style:font-size-asian="6pt"/>
    </style:style>
    <style:style style:name="T126_96" style:family="text">
      <style:text-properties style:font-name="Verdana" fo:font-size="6pt" style:font-size-asian="6pt"/>
    </style:style>
    <style:style style:name="T126_97" style:family="text">
      <style:text-properties fo:letter-spacing="-0.034cm" style:font-name="Verdana" fo:font-size="6pt" style:font-size-asian="6pt"/>
    </style:style>
    <style:style style:name="T126_98" style:family="text">
      <style:text-properties style:font-name="Verdana" fo:font-size="6pt" style:font-size-asian="6pt"/>
    </style:style>
    <style:style style:name="T126_99" style:family="text">
      <style:text-properties fo:letter-spacing="-0.037cm" style:font-name="Verdana" fo:font-size="6pt" style:font-size-asian="6pt"/>
    </style:style>
    <style:style style:name="T126_100" style:family="text">
      <style:text-properties style:font-name="Verdana" fo:font-size="6pt" style:font-size-asian="6pt"/>
    </style:style>
    <style:style style:name="T126_101" style:family="text">
      <style:text-properties fo:letter-spacing="-0.019cm" style:font-name="Verdana" fo:font-size="6pt" style:font-size-asian="6pt"/>
    </style:style>
    <style:style style:name="T126_102" style:family="text">
      <style:text-properties style:font-name="Verdana" fo:font-size="6pt" style:font-size-asian="6pt"/>
    </style:style>
    <style:style style:name="T126_103" style:family="text">
      <style:text-properties fo:letter-spacing="-0.018cm" style:font-name="Verdana" fo:font-size="6pt" style:font-size-asian="6pt"/>
    </style:style>
    <style:style style:name="T126_104" style:family="text">
      <style:text-properties style:font-name="Verdana" fo:font-size="6pt" style:font-size-asian="6pt"/>
    </style:style>
    <style:style style:name="T126_105" style:family="text">
      <style:text-properties fo:letter-spacing="-0.019cm" style:font-name="Verdana" fo:font-size="6pt" style:font-size-asian="6pt"/>
    </style:style>
    <style:style style:name="T126_106" style:family="text">
      <style:text-properties style:font-name="Verdana" fo:font-size="6pt" style:font-size-asian="6pt"/>
    </style:style>
    <style:style style:name="T126_107" style:family="text">
      <style:text-properties fo:letter-spacing="-0.018cm" style:font-name="Verdana" fo:font-size="6pt" style:font-size-asian="6pt"/>
    </style:style>
    <style:style style:name="T126_108" style:family="text">
      <style:text-properties style:font-name="Verdana" fo:font-size="6pt" style:font-size-asian="6pt"/>
    </style:style>
    <style:style style:name="T126_109" style:family="text">
      <style:text-properties fo:letter-spacing="-0.019cm" style:font-name="Verdana" fo:font-size="6pt" style:font-size-asian="6pt"/>
    </style:style>
    <style:style style:name="T126_110" style:family="text">
      <style:text-properties style:font-name="Verdana" fo:font-size="6pt" style:font-size-asian="6pt"/>
    </style:style>
    <style:style style:name="T126_111" style:family="text">
      <style:text-properties fo:letter-spacing="-0.018cm" style:font-name="Verdana" fo:font-size="6pt" style:font-size-asian="6pt"/>
    </style:style>
    <style:style style:name="T126_112" style:family="text">
      <style:text-properties style:font-name="Verdana" fo:font-size="6pt" style:font-size-asian="6pt"/>
    </style:style>
    <style:style style:name="T126_113" style:family="text">
      <style:text-properties fo:letter-spacing="-0.019cm" style:font-name="Verdana" fo:font-size="6pt" style:font-size-asian="6pt"/>
    </style:style>
    <style:style style:name="T126_114" style:family="text">
      <style:text-properties style:font-name="Verdana" fo:font-size="6pt" style:font-size-asian="6pt"/>
    </style:style>
    <style:style style:name="T126_115" style:family="text">
      <style:text-properties fo:letter-spacing="-0.005cm" style:font-name="Verdana" fo:font-size="6pt" style:font-size-asian="6pt"/>
    </style:style>
    <style:style style:name="T126_116" style:family="text">
      <style:text-properties style:font-name="Verdana" fo:font-size="6pt" style:font-size-asian="6pt"/>
    </style:style>
    <style:style style:name="T126_117" style:family="text">
      <style:text-properties fo:letter-spacing="-0.002cm" style:font-name="Verdana" fo:font-size="6pt" style:font-size-asian="6pt"/>
    </style:style>
    <style:style style:name="T126_118" style:family="text">
      <style:text-properties style:font-name="Verdana" fo:font-size="6pt" style:font-size-asian="6pt"/>
    </style:style>
    <style:style style:name="T126_119" style:family="text">
      <style:text-properties fo:letter-spacing="-0.019cm" style:font-name="Verdana" fo:font-size="6pt" style:font-size-asian="6pt"/>
    </style:style>
    <style:style style:name="T126_120" style:family="text">
      <style:text-properties style:font-name="Verdana" fo:font-size="6pt" style:font-size-asian="6pt"/>
    </style:style>
    <style:style style:name="T126_121" style:family="text">
      <style:text-properties fo:letter-spacing="-0.019cm" style:font-name="Verdana" fo:font-size="6pt" style:font-size-asian="6pt"/>
    </style:style>
    <style:style style:name="T126_122" style:family="text">
      <style:text-properties style:font-name="Verdana" fo:font-size="6pt" style:font-size-asian="6pt"/>
    </style:style>
    <style:style style:name="T126_123" style:family="text">
      <style:text-properties fo:letter-spacing="-0.011cm" style:font-name="Verdana" fo:font-size="6pt" style:font-size-asian="6pt"/>
    </style:style>
    <style:style style:name="T126_124" style:family="text">
      <style:text-properties style:font-name="Verdana" fo:font-size="6pt" style:font-size-asian="6pt"/>
    </style:style>
    <style:style style:name="T126_125" style:family="text">
      <style:text-properties fo:letter-spacing="-0.005cm" style:font-name="Verdana" fo:font-size="6pt" style:font-size-asian="6pt"/>
    </style:style>
    <style:style style:name="T126_126" style:family="text">
      <style:text-properties style:font-name="Verdana" fo:font-size="6pt" style:font-size-asian="6pt"/>
    </style:style>
    <style:style style:name="T126_127" style:family="text">
      <style:text-properties fo:letter-spacing="-0.005cm" style:font-name="Verdana" fo:font-size="6pt" style:font-size-asian="6pt"/>
    </style:style>
    <style:style style:name="T126_128" style:family="text">
      <style:text-properties style:font-name="Verdana" fo:font-size="6pt" style:font-size-asian="6pt"/>
    </style:style>
    <style:style style:name="T126_129" style:family="text">
      <style:text-properties fo:letter-spacing="-0.009cm" style:font-name="Verdana" fo:font-size="6pt" style:font-size-asian="6pt"/>
    </style:style>
    <style:style style:name="T126_130" style:family="text">
      <style:text-properties style:font-name="Verdana" fo:font-size="6pt" style:font-size-asian="6pt"/>
    </style:style>
    <style:style style:name="T126_131" style:family="text">
      <style:text-properties fo:letter-spacing="-0.012cm" style:font-name="Verdana" fo:font-size="6pt" style:font-size-asian="6pt"/>
    </style:style>
    <style:style style:name="T126_132" style:family="text">
      <style:text-properties style:font-name="Verdana" fo:font-size="6pt" style:font-size-asian="6pt"/>
    </style:style>
    <style:style style:name="T126_133" style:family="text">
      <style:text-properties fo:letter-spacing="-0.021cm" style:font-name="Verdana" fo:font-size="6pt" style:font-size-asian="6pt"/>
    </style:style>
    <style:style style:name="T126_134" style:family="text">
      <style:text-properties style:font-name="Verdana" fo:font-size="6pt" style:font-size-asian="6pt"/>
    </style:style>
    <style:style style:name="T126_135" style:family="text">
      <style:text-properties fo:letter-spacing="-0.019cm" style:font-name="Verdana" fo:font-size="6pt" style:font-size-asian="6pt"/>
    </style:style>
    <style:style style:name="T126_136" style:family="text">
      <style:text-properties style:font-name="Verdana" fo:font-size="6pt" style:font-size-asian="6pt"/>
    </style:style>
    <style:style style:name="T126_137" style:family="text">
      <style:text-properties fo:letter-spacing="-0.019cm" style:font-name="Verdana" fo:font-size="6pt" style:font-size-asian="6pt"/>
    </style:style>
    <style:style style:name="T126_138" style:family="text">
      <style:text-properties style:font-name="Verdana" fo:font-size="6pt" style:font-size-asian="6pt"/>
    </style:style>
    <style:style style:name="T126_139" style:family="text">
      <style:text-properties fo:letter-spacing="-0.019cm" style:font-name="Verdana" fo:font-size="6pt" style:font-size-asian="6pt"/>
    </style:style>
    <style:style style:name="T126_140" style:family="text">
      <style:text-properties style:font-name="Verdana" fo:font-size="6pt" style:font-size-asian="6pt"/>
    </style:style>
    <style:style style:name="T126_141" style:family="text">
      <style:text-properties fo:letter-spacing="-0.019cm" style:font-name="Verdana" fo:font-size="6pt" style:font-size-asian="6pt"/>
    </style:style>
    <style:style style:name="T126_142" style:family="text">
      <style:text-properties style:font-name="Verdana" fo:font-size="6pt" style:font-size-asian="6pt"/>
    </style:style>
    <style:style style:name="T126_143" style:family="text">
      <style:text-properties fo:letter-spacing="-0.019cm" style:font-name="Verdana" fo:font-size="6pt" style:font-size-asian="6pt"/>
    </style:style>
    <style:style style:name="T126_144" style:family="text">
      <style:text-properties style:font-name="Verdana" fo:font-size="6pt" style:font-size-asian="6pt"/>
    </style:style>
    <style:style style:name="T126_145" style:family="text">
      <style:text-properties fo:letter-spacing="-0.018cm" style:font-name="Verdana" fo:font-size="6pt" style:font-size-asian="6pt"/>
    </style:style>
    <style:style style:name="T126_146" style:family="text">
      <style:text-properties style:font-name="Verdana" fo:font-size="6pt" style:font-size-asian="6pt"/>
    </style:style>
    <style:style style:name="T126_147" style:family="text">
      <style:text-properties fo:letter-spacing="-0.019cm" style:font-name="Verdana" fo:font-size="6pt" style:font-size-asian="6pt"/>
    </style:style>
    <style:style style:name="T126_148" style:family="text">
      <style:text-properties style:font-name="Verdana" fo:font-size="6pt" style:font-size-asian="6pt"/>
    </style:style>
    <style:style style:name="T126_149" style:family="text">
      <style:text-properties fo:letter-spacing="-0.018cm" style:font-name="Verdana" fo:font-size="6pt" style:font-size-asian="6pt"/>
    </style:style>
    <style:style style:name="T126_150" style:family="text">
      <style:text-properties style:font-name="Verdana" fo:font-size="6pt" style:font-size-asian="6pt"/>
    </style:style>
    <style:style style:name="T126_151" style:family="text">
      <style:text-properties fo:letter-spacing="-0.028cm" style:font-name="Verdana" fo:font-size="6pt" style:font-size-asian="6pt"/>
    </style:style>
    <style:style style:name="T126_152" style:family="text">
      <style:text-properties style:font-name="Verdana" fo:font-size="6pt" style:font-size-asian="6pt"/>
    </style:style>
    <style:style style:name="T126_153" style:family="text">
      <style:text-properties fo:letter-spacing="-0.026cm" style:font-name="Verdana" fo:font-size="6pt" style:font-size-asian="6pt"/>
    </style:style>
    <style:style style:name="T126_154" style:family="text">
      <style:text-properties style:font-name="Verdana" fo:font-size="6pt" style:font-size-asian="6pt"/>
    </style:style>
    <style:style style:name="T126_155" style:family="text">
      <style:text-properties fo:letter-spacing="-0.028cm" style:font-name="Verdana" fo:font-size="6pt" style:font-size-asian="6pt"/>
    </style:style>
    <style:style style:name="T126_156" style:family="text">
      <style:text-properties style:font-name="Verdana" fo:font-size="6pt" style:font-size-asian="6pt"/>
    </style:style>
    <style:style style:name="T126_157" style:family="text">
      <style:text-properties fo:letter-spacing="-0.025cm" style:font-name="Verdana" fo:font-size="6pt" style:font-size-asian="6pt"/>
    </style:style>
    <style:style style:name="T126_158" style:family="text">
      <style:text-properties style:font-name="Verdana" fo:font-size="6pt" style:font-size-asian="6pt"/>
    </style:style>
    <style:style style:name="T126_159" style:family="text">
      <style:text-properties fo:letter-spacing="-0.03cm" style:font-name="Verdana" fo:font-size="6pt" style:font-size-asian="6pt"/>
    </style:style>
    <style:style style:name="T126_160" style:family="text">
      <style:text-properties style:font-name="Verdana" fo:font-size="6pt" style:font-size-asian="6pt"/>
    </style:style>
    <style:style style:name="T126_161" style:family="text">
      <style:text-properties fo:letter-spacing="-0.028cm" style:font-name="Verdana" fo:font-size="6pt" style:font-size-asian="6pt"/>
    </style:style>
    <style:style style:name="T126_162" style:family="text">
      <style:text-properties style:font-name="Verdana" fo:font-size="6pt" style:font-size-asian="6pt"/>
    </style:style>
    <style:style style:name="T126_163" style:family="text">
      <style:text-properties fo:letter-spacing="-0.034cm" style:font-name="Verdana" fo:font-size="6pt" style:font-size-asian="6pt"/>
    </style:style>
    <style:style style:name="T126_164" style:family="text">
      <style:text-properties style:font-name="Verdana" fo:font-size="6pt" style:font-size-asian="6pt"/>
    </style:style>
    <style:style style:name="T126_165" style:family="text">
      <style:text-properties fo:letter-spacing="-0.028cm" style:font-name="Verdana" fo:font-size="6pt" style:font-size-asian="6pt"/>
    </style:style>
    <style:style style:name="T126_166" style:family="text">
      <style:text-properties style:font-name="Verdana" fo:font-size="6pt" style:font-size-asian="6pt"/>
    </style:style>
    <style:style style:name="T126_167" style:family="text">
      <style:text-properties fo:letter-spacing="-0.023cm" style:font-name="Verdana" fo:font-size="6pt" style:font-size-asian="6pt"/>
    </style:style>
    <style:style style:name="T126_168" style:family="text">
      <style:text-properties style:font-name="Verdana" fo:font-size="6pt" style:font-size-asian="6pt"/>
    </style:style>
    <style:style style:name="T126_169" style:family="text">
      <style:text-properties fo:letter-spacing="-0.026cm" style:font-name="Verdana" fo:font-size="6pt" style:font-size-asian="6pt"/>
    </style:style>
    <style:style style:name="T126_170" style:family="text">
      <style:text-properties style:font-name="Verdana" fo:font-size="6pt" style:font-size-asian="6pt"/>
    </style:style>
    <style:style style:name="T126_171" style:family="text">
      <style:text-properties fo:letter-spacing="-0.028cm" style:font-name="Verdana" fo:font-size="6pt" style:font-size-asian="6pt"/>
    </style:style>
    <style:style style:name="T126_172" style:family="text">
      <style:text-properties style:font-name="Verdana" fo:font-size="6pt" style:font-size-asian="6pt"/>
    </style:style>
    <style:style style:name="T126_173" style:family="text">
      <style:text-properties fo:letter-spacing="-0.028cm" style:font-name="Verdana" fo:font-size="6pt" style:font-size-asian="6pt"/>
    </style:style>
    <style:style style:name="T126_174" style:family="text">
      <style:text-properties style:font-name="Verdana" fo:font-size="6pt" style:font-size-asian="6pt"/>
    </style:style>
    <style:style style:name="T126_175" style:family="text">
      <style:text-properties fo:letter-spacing="-0.026cm" style:font-name="Verdana" fo:font-size="6pt" style:font-size-asian="6pt"/>
    </style:style>
    <style:style style:name="T126_176" style:family="text">
      <style:text-properties style:font-name="Verdana" fo:font-size="6pt" style:font-size-asian="6pt"/>
    </style:style>
    <style:style style:name="T126_177" style:family="text">
      <style:text-properties fo:letter-spacing="-0.019cm" style:font-name="Verdana" fo:font-size="6pt" style:font-size-asian="6pt"/>
    </style:style>
    <style:style style:name="T126_178" style:family="text">
      <style:text-properties style:font-name="Verdana" fo:font-size="6pt" style:font-size-asian="6pt"/>
    </style:style>
    <style:style style:name="T126_179" style:family="text">
      <style:text-properties fo:letter-spacing="-0.019cm" style:font-name="Verdana" fo:font-size="6pt" style:font-size-asian="6pt"/>
    </style:style>
    <style:style style:name="T126_180" style:family="text">
      <style:text-properties style:font-name="Verdana" fo:font-size="6pt" style:font-size-asian="6pt"/>
    </style:style>
    <style:style style:name="T126_181" style:family="text">
      <style:text-properties fo:letter-spacing="-0.018cm" style:font-name="Verdana" fo:font-size="6pt" style:font-size-asian="6pt"/>
    </style:style>
    <style:style style:name="T126_182" style:family="text">
      <style:text-properties style:font-name="Verdana" fo:font-size="6pt" style:font-size-asian="6pt"/>
    </style:style>
    <style:style style:name="T126_183" style:family="text">
      <style:text-properties fo:letter-spacing="-0.014cm" style:font-name="Verdana" fo:font-size="6pt" style:font-size-asian="6pt"/>
    </style:style>
    <style:style style:name="T126_184" style:family="text">
      <style:text-properties style:font-name="Verdana" fo:font-size="6pt" style:font-size-asian="6pt"/>
    </style:style>
    <style:style style:name="T126_185" style:family="text">
      <style:text-properties fo:letter-spacing="-0.009cm" style:font-name="Verdana" fo:font-size="6pt" style:font-size-asian="6pt"/>
    </style:style>
    <style:style style:name="T126_186" style:family="text">
      <style:text-properties style:font-name="Verdana" fo:font-size="6pt" style:font-size-asian="6pt"/>
    </style:style>
    <style:style style:name="T126_187" style:family="text">
      <style:text-properties fo:letter-spacing="-0.009cm" style:font-name="Verdana" fo:font-size="6pt" style:font-size-asian="6pt"/>
    </style:style>
    <style:style style:name="T126_188" style:family="text">
      <style:text-properties style:font-name="Verdana" fo:font-size="6pt" style:font-size-asian="6pt"/>
    </style:style>
    <style:style style:name="T126_189" style:family="text">
      <style:text-properties fo:letter-spacing="-0.009cm" style:font-name="Verdana" fo:font-size="6pt" style:font-size-asian="6pt"/>
    </style:style>
    <style:style style:name="T126_190" style:family="text">
      <style:text-properties style:font-name="Verdana" fo:font-size="6pt" style:font-size-asian="6pt"/>
    </style:style>
    <style:style style:name="T126_191" style:family="text">
      <style:text-properties fo:letter-spacing="-0.009cm" style:font-name="Verdana" fo:font-size="6pt" style:font-size-asian="6pt"/>
    </style:style>
    <style:style style:name="T126_192" style:family="text">
      <style:text-properties style:font-name="Verdana" fo:font-size="6pt" style:font-size-asian="6pt"/>
    </style:style>
    <style:style style:name="T126_193" style:family="text">
      <style:text-properties fo:letter-spacing="-0.007cm" style:font-name="Verdana" fo:font-size="6pt" style:font-size-asian="6pt"/>
    </style:style>
    <style:style style:name="T126_194" style:family="text">
      <style:text-properties style:font-name="Verdana" fo:font-size="6pt" style:font-size-asian="6pt"/>
    </style:style>
    <style:style style:name="T126_195" style:family="text">
      <style:text-properties fo:letter-spacing="-0.002cm" style:font-name="Verdana" fo:font-size="6pt" style:font-size-asian="6pt"/>
    </style:style>
    <style:style style:name="T126_196" style:family="text">
      <style:text-properties style:font-name="Verdana" fo:font-size="6pt" style:font-size-asian="6pt"/>
    </style:style>
    <style:style style:name="T126_197" style:family="text">
      <style:text-properties fo:letter-spacing="-0.002cm" style:font-name="Verdana" fo:font-size="6pt" style:font-size-asian="6pt"/>
    </style:style>
    <style:style style:name="T126_198" style:family="text">
      <style:text-properties style:font-name="Verdana" fo:font-size="6pt" style:font-size-asian="6pt"/>
    </style:style>
    <style:style style:name="T126_199" style:family="text">
      <style:text-properties fo:letter-spacing="-0.002cm" style:font-name="Verdana" fo:font-size="6pt" style:font-size-asian="6pt"/>
    </style:style>
    <style:style style:name="T126_200" style:family="text">
      <style:text-properties style:font-name="Verdana" fo:font-size="6pt" style:font-size-asian="6pt"/>
    </style:style>
    <style:style style:name="P127" style:family="paragraph" style:parent-style-name="Normal">
      <style:paragraph-properties fo:margin-top="0.009cm" fo:margin-left="0.635cm" fo:margin-right="0.679cm"/>
    </style:style>
    <style:style style:name="T127_1" style:family="text">
      <style:text-properties style:text-position="50% 100%" style:font-name="Verdana" fo:font-size="4pt" style:font-size-asian="4pt"/>
    </style:style>
    <style:style style:name="T127_2" style:family="text">
      <style:text-properties fo:letter-spacing="0.023cm" style:text-position="50% 100%" style:font-name="Verdana" fo:font-size="4pt" style:font-size-asian="4pt"/>
    </style:style>
    <style:style style:name="T127_3" style:family="text">
      <style:text-properties style:font-name="Verdana" fo:font-size="6pt" style:font-size-asian="6pt"/>
    </style:style>
    <style:style style:name="T127_4" style:family="text">
      <style:text-properties fo:letter-spacing="-0.002cm" style:font-name="Verdana" fo:font-size="6pt" style:font-size-asian="6pt"/>
    </style:style>
    <style:style style:name="T127_5" style:family="text">
      <style:text-properties style:font-name="Verdana" fo:font-size="6pt" style:font-size-asian="6pt"/>
    </style:style>
    <style:style style:name="T127_6" style:family="text">
      <style:text-properties fo:letter-spacing="-0.005cm" style:font-name="Verdana" fo:font-size="6pt" style:font-size-asian="6pt"/>
    </style:style>
    <style:style style:name="T127_7" style:family="text">
      <style:text-properties style:font-name="Verdana" fo:font-size="6pt" style:font-size-asian="6pt"/>
    </style:style>
    <style:style style:name="T127_8" style:family="text">
      <style:text-properties fo:letter-spacing="-0.005cm" style:font-name="Verdana" fo:font-size="6pt" style:font-size-asian="6pt"/>
    </style:style>
    <style:style style:name="T127_9" style:family="text">
      <style:text-properties style:font-name="Verdana" fo:font-size="6pt" style:font-size-asian="6pt"/>
    </style:style>
    <style:style style:name="T127_10" style:family="text">
      <style:text-properties fo:letter-spacing="-0.002cm" style:font-name="Verdana" fo:font-size="6pt" style:font-size-asian="6pt"/>
    </style:style>
    <style:style style:name="T127_11" style:family="text">
      <style:text-properties style:font-name="Verdana" fo:font-size="6pt" style:font-size-asian="6pt"/>
    </style:style>
    <style:style style:name="T127_12" style:family="text">
      <style:text-properties fo:letter-spacing="-0.005cm" style:font-name="Verdana" fo:font-size="6pt" style:font-size-asian="6pt"/>
    </style:style>
    <style:style style:name="T127_13" style:family="text">
      <style:text-properties style:font-name="Verdana" fo:font-size="6pt" style:font-size-asian="6pt"/>
    </style:style>
    <style:style style:name="T127_14" style:family="text">
      <style:text-properties fo:letter-spacing="-0.002cm" style:font-name="Verdana" fo:font-size="6pt" style:font-size-asian="6pt"/>
    </style:style>
    <style:style style:name="T127_15" style:family="text">
      <style:text-properties style:font-name="Verdana" fo:font-size="6pt" style:font-size-asian="6pt"/>
    </style:style>
    <style:style style:name="T127_16" style:family="text">
      <style:text-properties fo:letter-spacing="-0.005cm" style:font-name="Verdana" fo:font-size="6pt" style:font-size-asian="6pt"/>
    </style:style>
    <style:style style:name="T127_17" style:family="text">
      <style:text-properties style:font-name="Verdana" fo:font-size="6pt" style:font-size-asian="6pt"/>
    </style:style>
    <style:style style:name="T127_18" style:family="text">
      <style:text-properties fo:letter-spacing="-0.005cm" style:font-name="Verdana" fo:font-size="6pt" style:font-size-asian="6pt"/>
    </style:style>
    <style:style style:name="T127_19" style:family="text">
      <style:text-properties style:font-name="Verdana" fo:font-size="6pt" style:font-size-asian="6pt"/>
    </style:style>
    <style:style style:name="T127_20" style:family="text">
      <style:text-properties fo:letter-spacing="-0.002cm" style:font-name="Verdana" fo:font-size="6pt" style:font-size-asian="6pt"/>
    </style:style>
    <style:style style:name="T127_21" style:family="text">
      <style:text-properties style:font-name="Verdana" fo:font-size="6pt" style:font-size-asian="6pt"/>
    </style:style>
    <style:style style:name="T127_22" style:family="text">
      <style:text-properties fo:letter-spacing="-0.007cm" style:font-name="Verdana" fo:font-size="6pt" style:font-size-asian="6pt"/>
    </style:style>
    <style:style style:name="T127_23" style:family="text">
      <style:text-properties style:font-name="Verdana" fo:font-size="6pt" style:font-size-asian="6pt"/>
    </style:style>
    <style:style style:name="T127_24" style:family="text">
      <style:text-properties fo:letter-spacing="-0.005cm" style:font-name="Verdana" fo:font-size="6pt" style:font-size-asian="6pt"/>
    </style:style>
    <style:style style:name="T127_25" style:family="text">
      <style:text-properties style:font-name="Verdana" fo:font-size="6pt" style:font-size-asian="6pt"/>
    </style:style>
    <style:style style:name="T127_26" style:family="text">
      <style:text-properties fo:letter-spacing="-0.005cm" style:font-name="Verdana" fo:font-size="6pt" style:font-size-asian="6pt"/>
    </style:style>
    <style:style style:name="T127_27" style:family="text">
      <style:text-properties style:font-name="Verdana" fo:font-size="6pt" style:font-size-asian="6pt"/>
    </style:style>
    <style:style style:name="T127_28" style:family="text">
      <style:text-properties fo:letter-spacing="-0.004cm" style:font-name="Verdana" fo:font-size="6pt" style:font-size-asian="6pt"/>
    </style:style>
    <style:style style:name="T127_29" style:family="text">
      <style:text-properties style:font-name="Verdana" fo:font-size="6pt" style:font-size-asian="6pt"/>
    </style:style>
    <style:style style:name="T127_30" style:family="text">
      <style:text-properties fo:letter-spacing="-0.002cm" style:font-name="Verdana" fo:font-size="6pt" style:font-size-asian="6pt"/>
    </style:style>
    <style:style style:name="T127_31" style:family="text">
      <style:text-properties style:font-name="Verdana" fo:font-size="6pt" style:font-size-asian="6pt"/>
    </style:style>
    <style:style style:name="T127_32" style:family="text">
      <style:text-properties fo:letter-spacing="-0.005cm" style:font-name="Verdana" fo:font-size="6pt" style:font-size-asian="6pt"/>
    </style:style>
    <style:style style:name="T127_33" style:family="text">
      <style:text-properties style:font-name="Verdana" fo:font-size="6pt" style:font-size-asian="6pt"/>
    </style:style>
    <style:style style:name="T127_34" style:family="text">
      <style:text-properties fo:letter-spacing="-0.004cm" style:font-name="Verdana" fo:font-size="6pt" style:font-size-asian="6pt"/>
    </style:style>
    <style:style style:name="T127_35" style:family="text">
      <style:text-properties style:font-name="Verdana" fo:font-size="6pt" style:font-size-asian="6pt"/>
    </style:style>
    <style:style style:name="T127_36" style:family="text">
      <style:text-properties fo:letter-spacing="-0.002cm" style:font-name="Verdana" fo:font-size="6pt" style:font-size-asian="6pt"/>
    </style:style>
    <style:style style:name="T127_37" style:family="text">
      <style:text-properties style:font-name="Verdana" fo:font-size="6pt" style:font-size-asian="6pt"/>
    </style:style>
    <style:style style:name="T127_38" style:family="text">
      <style:text-properties fo:letter-spacing="-0.002cm" style:font-name="Verdana" fo:font-size="6pt" style:font-size-asian="6pt"/>
    </style:style>
    <style:style style:name="T127_39" style:family="text">
      <style:text-properties style:font-name="Verdana" fo:font-size="6pt" style:font-size-asian="6pt"/>
    </style:style>
    <style:style style:name="T127_40" style:family="text">
      <style:text-properties fo:letter-spacing="-0.005cm" style:font-name="Verdana" fo:font-size="6pt" style:font-size-asian="6pt"/>
    </style:style>
    <style:style style:name="T127_41" style:family="text">
      <style:text-properties style:font-name="Verdana" fo:font-size="6pt" style:font-size-asian="6pt"/>
    </style:style>
    <style:style style:name="T127_42" style:family="text">
      <style:text-properties fo:letter-spacing="-0.002cm" style:font-name="Verdana" fo:font-size="6pt" style:font-size-asian="6pt"/>
    </style:style>
    <style:style style:name="T127_43" style:family="text">
      <style:text-properties style:font-name="Verdana" fo:font-size="6pt" style:font-size-asian="6pt"/>
    </style:style>
    <style:style style:name="S6" style:family="section" style:master-page-name="MasterPage5">
      <style:section-properties text:dont-balance-text-columns="false">
        <style:columns fo:column-count="0" fo:column-gap="1.27cm"/>
      </style:section-properties>
    </style:style>
    <style:style style:name="P128" style:family="paragraph" style:parent-style-name="List_20_Paragraph" style:master-page-name="MasterPage5">
      <style:paragraph-properties fo:text-indent="-0.633cm" fo:line-height="0.385cm" fo:margin-top="0.145cm" fo:margin-left="2.944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8_1" style:family="text">
      <style:text-properties fo:font-size="10pt" style:font-size-asian="10pt"/>
    </style:style>
    <style:style style:name="T128_2" style:family="text">
      <style:text-properties fo:letter-spacing="-0.016cm" fo:font-size="10pt" style:font-size-asian="10pt"/>
    </style:style>
    <style:style style:name="T128_3" style:family="text">
      <style:text-properties fo:font-size="10pt" style:font-size-asian="10pt"/>
    </style:style>
    <style:style style:name="T128_4" style:family="text">
      <style:text-properties fo:letter-spacing="-0.012cm" fo:font-size="10pt" style:font-size-asian="10pt"/>
    </style:style>
    <style:style style:name="T128_5" style:family="text">
      <style:text-properties fo:font-size="10pt" style:font-size-asian="10pt"/>
    </style:style>
    <style:style style:name="T128_6" style:family="text">
      <style:text-properties fo:letter-spacing="-0.012cm" fo:font-size="10pt" style:font-size-asian="10pt"/>
    </style:style>
    <style:style style:name="T128_7" style:family="text">
      <style:text-properties fo:font-size="10pt" style:font-size-asian="10pt"/>
    </style:style>
    <style:style style:name="T128_8" style:family="text">
      <style:text-properties fo:letter-spacing="-0.011cm" fo:font-size="10pt" style:font-size-asian="10pt"/>
    </style:style>
    <style:style style:name="T128_9" style:family="text">
      <style:text-properties fo:font-size="10pt" style:font-size-asian="10pt"/>
    </style:style>
    <style:style style:name="T128_10" style:family="text">
      <style:text-properties fo:letter-spacing="-0.016cm" fo:font-size="10pt" style:font-size-asian="10pt"/>
    </style:style>
    <style:style style:name="T128_11" style:family="text">
      <style:text-properties fo:letter-spacing="-0.004cm" fo:font-size="10pt" style:font-size-asian="10pt"/>
    </style:style>
    <style:style style:name="P129" style:family="paragraph" style:parent-style-name="List_20_Paragraph">
      <style:paragraph-properties fo:text-indent="-0.631cm" fo:line-height="0.383cm" fo:margin-left="2.942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29_1" style:family="text">
      <style:text-properties fo:font-size="10pt" style:font-size-asian="10pt"/>
    </style:style>
    <style:style style:name="T129_2" style:family="text">
      <style:text-properties fo:letter-spacing="-0.025cm" fo:font-size="10pt" style:font-size-asian="10pt"/>
    </style:style>
    <style:style style:name="T129_3" style:family="text">
      <style:text-properties fo:font-size="10pt" style:font-size-asian="10pt"/>
    </style:style>
    <style:style style:name="T129_4" style:family="text">
      <style:text-properties fo:letter-spacing="-0.014cm" fo:font-size="10pt" style:font-size-asian="10pt"/>
    </style:style>
    <style:style style:name="T129_5" style:family="text">
      <style:text-properties fo:font-size="10pt" style:font-size-asian="10pt"/>
    </style:style>
    <style:style style:name="T129_6" style:family="text">
      <style:text-properties fo:letter-spacing="-0.014cm" fo:font-size="10pt" style:font-size-asian="10pt"/>
    </style:style>
    <style:style style:name="T129_7" style:family="text">
      <style:text-properties fo:font-size="10pt" style:font-size-asian="10pt"/>
    </style:style>
    <style:style style:name="T129_8" style:family="text">
      <style:text-properties fo:letter-spacing="-0.016cm" fo:font-size="10pt" style:font-size-asian="10pt"/>
    </style:style>
    <style:style style:name="T129_9" style:family="text">
      <style:text-properties fo:font-size="10pt" style:font-size-asian="10pt"/>
    </style:style>
    <style:style style:name="T129_10" style:family="text">
      <style:text-properties fo:letter-spacing="-0.019cm" fo:font-size="10pt" style:font-size-asian="10pt"/>
    </style:style>
    <style:style style:name="T129_11" style:family="text">
      <style:text-properties fo:font-size="10pt" style:font-size-asian="10pt"/>
    </style:style>
    <style:style style:name="T129_12" style:family="text">
      <style:text-properties fo:letter-spacing="-0.053cm" fo:font-size="10pt" style:font-size-asian="10pt"/>
    </style:style>
    <style:style style:name="T129_13" style:family="text">
      <style:text-properties fo:letter-spacing="-0.009cm" fo:font-size="10pt" style:font-size-asian="10pt"/>
    </style:style>
    <style:style style:name="P130" style:family="paragraph" style:parent-style-name="List_20_Paragraph">
      <style:paragraph-properties fo:margin-right="4.06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0_1" style:family="text">
      <style:text-properties fo:font-size="10pt" style:font-size-asian="10pt"/>
    </style:style>
    <style:style style:name="T130_2" style:family="text">
      <style:text-properties fo:letter-spacing="-0.011cm" fo:font-size="10pt" style:font-size-asian="10pt"/>
    </style:style>
    <style:style style:name="T130_3" style:family="text">
      <style:text-properties fo:font-size="10pt" style:font-size-asian="10pt"/>
    </style:style>
    <style:style style:name="T130_4" style:family="text">
      <style:text-properties fo:letter-spacing="-0.012cm" fo:font-size="10pt" style:font-size-asian="10pt"/>
    </style:style>
    <style:style style:name="T130_5" style:family="text">
      <style:text-properties fo:font-size="10pt" style:font-size-asian="10pt"/>
    </style:style>
    <style:style style:name="T130_6" style:family="text">
      <style:text-properties fo:letter-spacing="-0.011cm" fo:font-size="10pt" style:font-size-asian="10pt"/>
    </style:style>
    <style:style style:name="T130_7" style:family="text">
      <style:text-properties fo:font-size="10pt" style:font-size-asian="10pt"/>
    </style:style>
    <style:style style:name="T130_8" style:family="text">
      <style:text-properties fo:letter-spacing="-0.004cm" fo:font-size="10pt" style:font-size-asian="10pt"/>
    </style:style>
    <style:style style:name="T130_9" style:family="text">
      <style:text-properties fo:font-size="10pt" style:font-size-asian="10pt"/>
    </style:style>
    <style:style style:name="T130_10" style:family="text">
      <style:text-properties fo:letter-spacing="-0.012cm" fo:font-size="10pt" style:font-size-asian="10pt"/>
    </style:style>
    <style:style style:name="T130_11" style:family="text">
      <style:text-properties fo:font-size="10pt" style:font-size-asian="10pt"/>
    </style:style>
    <style:style style:name="T130_12" style:family="text">
      <style:text-properties fo:letter-spacing="-0.009cm" fo:font-size="10pt" style:font-size-asian="10pt"/>
    </style:style>
    <style:style style:name="T130_13" style:family="text">
      <style:text-properties fo:font-size="10pt" style:font-size-asian="10pt"/>
    </style:style>
    <style:style style:name="T130_14" style:family="text">
      <style:text-properties fo:letter-spacing="-0.005cm" fo:font-size="10pt" style:font-size-asian="10pt"/>
    </style:style>
    <style:style style:name="T130_15" style:family="text">
      <style:text-properties fo:font-size="10pt" style:font-size-asian="10pt"/>
    </style:style>
    <style:style style:name="T130_16" style:family="text">
      <style:text-properties fo:letter-spacing="-0.009cm" fo:font-size="10pt" style:font-size-asian="10pt"/>
    </style:style>
    <style:style style:name="T130_17" style:family="text">
      <style:text-properties fo:font-size="10pt" style:font-size-asian="10pt"/>
    </style:style>
    <style:style style:name="T130_18" style:family="text">
      <style:text-properties fo:letter-spacing="-0.007cm" fo:font-size="10pt" style:font-size-asian="10pt"/>
    </style:style>
    <style:style style:name="T130_19" style:family="text">
      <style:text-properties fo:font-size="10pt" style:font-size-asian="10pt"/>
    </style:style>
    <style:style style:name="T130_20" style:family="text">
      <style:text-properties fo:letter-spacing="-0.005cm" fo:font-size="10pt" style:font-size-asian="10pt"/>
    </style:style>
    <style:style style:name="T130_21" style:family="text">
      <style:text-properties fo:font-size="10pt" style:font-size-asian="10pt"/>
    </style:style>
    <style:style style:name="T130_22" style:family="text">
      <style:text-properties fo:letter-spacing="-0.004cm" fo:font-size="10pt" style:font-size-asian="10pt"/>
    </style:style>
    <style:style style:name="P131" style:family="paragraph" style:parent-style-name="List_20_Paragraph">
      <style:paragraph-properties fo:text-indent="-0.631cm" fo:line-height="0.369cm" fo:margin-left="2.942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1_1" style:family="text">
      <style:text-properties fo:font-size="10pt" style:font-size-asian="10pt"/>
    </style:style>
    <style:style style:name="T131_2" style:family="text">
      <style:text-properties fo:letter-spacing="-0.025cm" fo:font-size="10pt" style:font-size-asian="10pt"/>
    </style:style>
    <style:style style:name="T131_3" style:family="text">
      <style:text-properties fo:font-size="10pt" style:font-size-asian="10pt"/>
    </style:style>
    <style:style style:name="T131_4" style:family="text">
      <style:text-properties fo:letter-spacing="-0.019cm" fo:font-size="10pt" style:font-size-asian="10pt"/>
    </style:style>
    <style:style style:name="T131_5" style:family="text">
      <style:text-properties fo:font-size="10pt" style:font-size-asian="10pt"/>
    </style:style>
    <style:style style:name="T131_6" style:family="text">
      <style:text-properties fo:letter-spacing="-0.019cm" fo:font-size="10pt" style:font-size-asian="10pt"/>
    </style:style>
    <style:style style:name="T131_7" style:family="text">
      <style:text-properties fo:font-size="10pt" style:font-size-asian="10pt"/>
    </style:style>
    <style:style style:name="T131_8" style:family="text">
      <style:text-properties fo:letter-spacing="-0.019cm" fo:font-size="10pt" style:font-size-asian="10pt"/>
    </style:style>
    <style:style style:name="T131_9" style:family="text">
      <style:text-properties fo:font-size="10pt" style:font-size-asian="10pt"/>
    </style:style>
    <style:style style:name="T131_10" style:family="text">
      <style:text-properties fo:letter-spacing="-0.064cm" fo:font-size="10pt" style:font-size-asian="10pt"/>
    </style:style>
    <style:style style:name="T131_11" style:family="text">
      <style:text-properties fo:letter-spacing="-0.004cm" fo:font-size="10pt" style:font-size-asian="10pt"/>
    </style:style>
    <style:style style:name="P132" style:family="paragraph" style:parent-style-name="Body_20_Text">
      <style:paragraph-properties fo:margin-top="0.187cm"/>
    </style:style>
    <style:style style:name="P133" style:family="paragraph" style:parent-style-name="List_20_Paragraph">
      <style:paragraph-properties fo:text-indent="-0.388cm" fo:margin-left="1.429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3_1" style:family="text">
      <style:text-properties fo:font-size="10pt" style:font-size-asian="10pt"/>
    </style:style>
    <style:style style:name="T133_2" style:family="text">
      <style:text-properties fo:letter-spacing="-0.011cm" fo:font-size="10pt" style:font-size-asian="10pt"/>
    </style:style>
    <style:style style:name="T133_3" style:family="text">
      <style:text-properties fo:font-size="10pt" style:font-size-asian="10pt"/>
    </style:style>
    <style:style style:name="T133_4" style:family="text">
      <style:text-properties fo:letter-spacing="-0.012cm" fo:font-size="10pt" style:font-size-asian="10pt"/>
    </style:style>
    <style:style style:name="T133_5" style:family="text">
      <style:text-properties fo:font-size="10pt" style:font-size-asian="10pt"/>
    </style:style>
    <style:style style:name="T133_6" style:family="text">
      <style:text-properties fo:letter-spacing="-0.014cm" fo:font-size="10pt" style:font-size-asian="10pt"/>
    </style:style>
    <style:style style:name="T133_7" style:family="text">
      <style:text-properties fo:font-size="10pt" style:font-size-asian="10pt"/>
    </style:style>
    <style:style style:name="T133_8" style:family="text">
      <style:text-properties fo:letter-spacing="-0.011cm" fo:font-size="10pt" style:font-size-asian="10pt"/>
    </style:style>
    <style:style style:name="T133_9" style:family="text">
      <style:text-properties fo:font-size="10pt" style:font-size-asian="10pt"/>
    </style:style>
    <style:style style:name="T133_10" style:family="text">
      <style:text-properties fo:letter-spacing="-0.012cm" fo:font-size="10pt" style:font-size-asian="10pt"/>
    </style:style>
    <style:style style:name="T133_11" style:family="text">
      <style:text-properties fo:font-size="10pt" style:font-size-asian="10pt"/>
    </style:style>
    <style:style style:name="T133_12" style:family="text">
      <style:text-properties fo:letter-spacing="-0.014cm" fo:font-size="10pt" style:font-size-asian="10pt"/>
    </style:style>
    <style:style style:name="T133_13" style:family="text">
      <style:text-properties fo:font-size="10pt" style:font-size-asian="10pt"/>
    </style:style>
    <style:style style:name="T133_14" style:family="text">
      <style:text-properties fo:letter-spacing="-0.009cm" fo:font-size="10pt" style:font-size-asian="10pt"/>
    </style:style>
    <style:style style:name="T133_15" style:family="text">
      <style:text-properties fo:letter-spacing="-0.004cm" fo:font-size="10pt" style:font-size-asian="10pt"/>
    </style:style>
    <style:style style:name="P134" style:family="paragraph" style:parent-style-name="List_20_Paragraph">
      <style:paragraph-properties fo:text-indent="-0.388cm" fo:margin-top="0.208cm" fo:margin-left="1.776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4_1" style:family="text">
      <style:text-properties fo:font-size="10pt" style:font-size-asian="10pt"/>
    </style:style>
    <style:style style:name="T134_2" style:family="text">
      <style:text-properties fo:letter-spacing="-0.012cm" fo:font-size="10pt" style:font-size-asian="10pt"/>
    </style:style>
    <style:style style:name="T134_3" style:family="text">
      <style:text-properties fo:font-size="10pt" style:font-size-asian="10pt"/>
    </style:style>
    <style:style style:name="T134_4" style:family="text">
      <style:text-properties fo:letter-spacing="-0.011cm" fo:font-size="10pt" style:font-size-asian="10pt"/>
    </style:style>
    <style:style style:name="T134_5" style:family="text">
      <style:text-properties fo:letter-spacing="-0.009cm" fo:font-size="10pt" style:font-size-asian="10pt"/>
    </style:style>
    <style:style style:name="P135" style:family="paragraph" style:parent-style-name="List_20_Paragraph">
      <style:paragraph-properties fo:text-indent="0cm" fo:margin-top="0.212cm" fo:margin-right="3.194cm">
        <style:tab-stops>
          <style:tab-stop style:type="left" style:leader-style="none" style:position="0.406cm"/>
        </style:tab-stops>
      </style:paragraph-properties>
      <style:text-properties fo:font-size="10pt" style:font-size-asian="10pt"/>
    </style:style>
    <style:style style:name="T135_1" style:family="text">
      <style:text-properties fo:font-size="10pt" style:font-size-asian="10pt"/>
    </style:style>
    <style:style style:name="T135_2" style:family="text">
      <style:text-properties fo:letter-spacing="-0.007cm" fo:font-size="10pt" style:font-size-asian="10pt"/>
    </style:style>
    <style:style style:name="T135_3" style:family="text">
      <style:text-properties fo:font-size="10pt" style:font-size-asian="10pt"/>
    </style:style>
    <style:style style:name="T135_4" style:family="text">
      <style:text-properties fo:letter-spacing="-0.005cm" fo:font-size="10pt" style:font-size-asian="10pt"/>
    </style:style>
    <style:style style:name="T135_5" style:family="text">
      <style:text-properties fo:font-size="10pt" style:font-size-asian="10pt"/>
    </style:style>
    <style:style style:name="T135_6" style:family="text">
      <style:text-properties fo:letter-spacing="-0.005cm" fo:font-size="10pt" style:font-size-asian="10pt"/>
    </style:style>
    <style:style style:name="T135_7" style:family="text">
      <style:text-properties fo:font-size="10pt" style:font-size-asian="10pt"/>
    </style:style>
    <style:style style:name="T135_8" style:family="text">
      <style:text-properties fo:letter-spacing="-0.005cm" fo:font-size="10pt" style:font-size-asian="10pt"/>
    </style:style>
    <style:style style:name="T135_9" style:family="text">
      <style:text-properties fo:font-size="10pt" style:font-size-asian="10pt"/>
    </style:style>
    <style:style style:name="T135_10" style:family="text">
      <style:text-properties fo:letter-spacing="-0.004cm" fo:font-size="10pt" style:font-size-asian="10pt"/>
    </style:style>
    <style:style style:name="T135_11" style:family="text">
      <style:text-properties fo:font-size="10pt" style:font-size-asian="10pt"/>
    </style:style>
    <style:style style:name="T135_12" style:family="text">
      <style:text-properties fo:letter-spacing="-0.009cm" fo:font-size="10pt" style:font-size-asian="10pt"/>
    </style:style>
    <style:style style:name="T135_13" style:family="text">
      <style:text-properties fo:font-size="10pt" style:font-size-asian="10pt"/>
    </style:style>
    <style:style style:name="T135_14" style:family="text">
      <style:text-properties fo:letter-spacing="-0.005cm" fo:font-size="10pt" style:font-size-asian="10pt"/>
    </style:style>
    <style:style style:name="T135_15" style:family="text">
      <style:text-properties fo:font-size="10pt" style:font-size-asian="10pt"/>
    </style:style>
    <style:style style:name="T135_16" style:family="text">
      <style:text-properties fo:letter-spacing="-0.005cm" fo:font-size="10pt" style:font-size-asian="10pt"/>
    </style:style>
    <style:style style:name="T135_17" style:family="text">
      <style:text-properties fo:font-size="10pt" style:font-size-asian="10pt"/>
    </style:style>
    <style:style style:name="T135_18" style:family="text">
      <style:text-properties fo:letter-spacing="-0.007cm" fo:font-size="10pt" style:font-size-asian="10pt"/>
    </style:style>
    <style:style style:name="T135_19" style:family="text">
      <style:text-properties fo:font-size="10pt" style:font-size-asian="10pt"/>
    </style:style>
    <style:style style:name="T135_20" style:family="text">
      <style:text-properties fo:letter-spacing="-0.007cm" fo:font-size="10pt" style:font-size-asian="10pt"/>
    </style:style>
    <style:style style:name="T135_21" style:family="text">
      <style:text-properties fo:font-size="10pt" style:font-size-asian="10pt"/>
    </style:style>
    <style:style style:name="T135_22" style:family="text">
      <style:text-properties fo:letter-spacing="-0.009cm" fo:font-size="10pt" style:font-size-asian="10pt"/>
    </style:style>
    <style:style style:name="T135_23" style:family="text">
      <style:text-properties fo:font-size="10pt" style:font-size-asian="10pt"/>
    </style:style>
    <style:style style:name="T135_24" style:family="text">
      <style:text-properties fo:letter-spacing="-0.007cm" fo:font-size="10pt" style:font-size-asian="10pt"/>
    </style:style>
    <style:style style:name="T135_25" style:family="text">
      <style:text-properties fo:font-size="10pt" style:font-size-asian="10pt"/>
    </style:style>
    <style:style style:name="T135_26" style:family="text">
      <style:text-properties fo:letter-spacing="-0.007cm" fo:font-size="10pt" style:font-size-asian="10pt"/>
    </style:style>
    <style:style style:name="T135_27" style:family="text">
      <style:text-properties fo:font-size="10pt" style:font-size-asian="10pt"/>
    </style:style>
    <style:style style:name="P136" style:family="paragraph" style:parent-style-name="List_20_Paragraph">
      <style:paragraph-properties fo:text-indent="0cm" fo:margin-top="0.213cm" fo:margin-right="1.311cm">
        <style:tab-stops>
          <style:tab-stop style:type="left" style:leader-style="none" style:position="0.48cm"/>
        </style:tab-stops>
      </style:paragraph-properties>
    </style:style>
    <style:style style:name="T136_1" style:family="text">
      <style:text-properties fo:font-size="10pt" style:font-size-asian="10pt"/>
    </style:style>
    <style:style style:name="T136_2" style:family="text">
      <style:text-properties fo:letter-spacing="-0.007cm" fo:font-size="10pt" style:font-size-asian="10pt"/>
    </style:style>
    <style:style style:name="T136_3" style:family="text">
      <style:text-properties fo:font-size="10pt" style:font-size-asian="10pt"/>
    </style:style>
    <style:style style:name="T136_4" style:family="text">
      <style:text-properties fo:letter-spacing="-0.007cm" fo:font-size="10pt" style:font-size-asian="10pt"/>
    </style:style>
    <style:style style:name="T136_5" style:family="text">
      <style:text-properties fo:font-size="10pt" style:font-size-asian="10pt"/>
    </style:style>
    <style:style style:name="T136_6" style:family="text">
      <style:text-properties fo:letter-spacing="-0.007cm" fo:font-size="10pt" style:font-size-asian="10pt"/>
    </style:style>
    <style:style style:name="T136_7" style:family="text">
      <style:text-properties fo:font-size="10pt" style:font-size-asian="10pt"/>
    </style:style>
    <style:style style:name="T136_8" style:family="text">
      <style:text-properties fo:letter-spacing="-0.004cm" fo:font-size="10pt" style:font-size-asian="10pt"/>
    </style:style>
    <style:style style:name="T136_9" style:family="text">
      <style:text-properties fo:font-size="10pt" style:font-size-asian="10pt"/>
    </style:style>
    <style:style style:name="T136_10" style:family="text">
      <style:text-properties fo:letter-spacing="-0.005cm" fo:font-size="10pt" style:font-size-asian="10pt"/>
    </style:style>
    <style:style style:name="T136_11" style:family="text">
      <style:text-properties fo:font-size="10pt" style:font-size-asian="10pt"/>
    </style:style>
    <style:style style:name="T136_12" style:family="text">
      <style:text-properties fo:letter-spacing="-0.005cm" fo:font-size="10pt" style:font-size-asian="10pt"/>
    </style:style>
    <style:style style:name="T136_13" style:family="text">
      <style:text-properties fo:font-size="10pt" style:font-size-asian="10pt"/>
    </style:style>
    <style:style style:name="T136_14" style:family="text">
      <style:text-properties fo:letter-spacing="-0.005cm" fo:font-size="10pt" style:font-size-asian="10pt"/>
    </style:style>
    <style:style style:name="T136_15" style:family="text">
      <style:text-properties fo:font-size="10pt" style:font-size-asian="10pt"/>
    </style:style>
    <style:style style:name="T136_16" style:family="text">
      <style:text-properties fo:letter-spacing="-0.004cm" fo:font-size="10pt" style:font-size-asian="10pt"/>
    </style:style>
    <style:style style:name="T136_17" style:family="text">
      <style:text-properties fo:font-size="10pt" style:font-size-asian="10pt"/>
    </style:style>
    <style:style style:name="T136_18" style:family="text">
      <style:text-properties fo:letter-spacing="-0.009cm" fo:font-size="10pt" style:font-size-asian="10pt"/>
    </style:style>
    <style:style style:name="T136_19" style:family="text">
      <style:text-properties fo:font-size="10pt" style:font-size-asian="10pt"/>
    </style:style>
    <style:style style:name="T136_20" style:family="text">
      <style:text-properties fo:letter-spacing="-0.005cm" fo:font-size="10pt" style:font-size-asian="10pt"/>
    </style:style>
    <style:style style:name="T136_21" style:family="text">
      <style:text-properties fo:font-size="10pt" style:font-size-asian="10pt"/>
    </style:style>
    <style:style style:name="T136_22" style:family="text">
      <style:text-properties fo:letter-spacing="-0.005cm" fo:font-size="10pt" style:font-size-asian="10pt"/>
    </style:style>
    <style:style style:name="T136_23" style:family="text">
      <style:text-properties fo:font-size="10pt" style:font-size-asian="10pt"/>
    </style:style>
    <style:style style:name="T136_24" style:family="text">
      <style:text-properties fo:letter-spacing="-0.009cm" fo:font-size="10pt" style:font-size-asian="10pt"/>
    </style:style>
    <style:style style:name="T136_25" style:family="text">
      <style:text-properties fo:font-size="10pt" style:font-size-asian="10pt"/>
    </style:style>
    <style:style style:name="T136_26" style:family="text">
      <style:text-properties fo:letter-spacing="-0.005cm" fo:font-size="10pt" style:font-size-asian="10pt"/>
    </style:style>
    <style:style style:name="T136_27" style:family="text">
      <style:text-properties fo:font-size="10pt" style:font-size-asian="10pt"/>
    </style:style>
    <style:style style:name="T136_28" style:family="text">
      <style:text-properties fo:letter-spacing="-0.005cm" fo:font-size="10pt" style:font-size-asian="10pt"/>
    </style:style>
    <style:style style:name="T136_29" style:family="text">
      <style:text-properties fo:font-size="10pt" style:font-size-asian="10pt"/>
    </style:style>
    <style:style style:name="T136_30" style:family="text">
      <style:text-properties fo:letter-spacing="-0.007cm" fo:font-size="10pt" style:font-size-asian="10pt"/>
    </style:style>
    <style:style style:name="T136_31" style:family="text">
      <style:text-properties fo:font-size="10pt" style:font-size-asian="10pt"/>
    </style:style>
    <style:style style:name="T136_32" style:family="text">
      <style:text-properties fo:letter-spacing="-0.007cm" fo:font-size="10pt" style:font-size-asian="10pt"/>
    </style:style>
    <style:style style:name="T136_33" style:family="text">
      <style:text-properties fo:font-size="10pt" style:font-size-asian="10pt"/>
    </style:style>
    <style:style style:name="T136_34" style:family="text">
      <style:text-properties fo:letter-spacing="-0.005cm" fo:font-size="10pt" style:font-size-asian="10pt"/>
    </style:style>
    <style:style style:name="T136_35" style:family="text">
      <style:text-properties fo:font-size="10pt" style:font-size-asian="10pt"/>
    </style:style>
    <style:style style:name="T136_36" style:family="text"/>
    <style:style style:name="T136_37" style:family="text">
      <style:text-properties fo:font-size="10pt" style:font-size-asian="10pt"/>
    </style:style>
    <style:style style:name="T136_38" style:family="text">
      <style:text-properties fo:font-size="10pt" style:font-size-asian="10pt"/>
    </style:style>
    <style:style style:name="P137" style:family="paragraph" style:parent-style-name="List_20_Paragraph">
      <style:paragraph-properties fo:text-indent="0cm" fo:margin-top="0.208cm" fo:margin-right="1.55cm">
        <style:tab-stops>
          <style:tab-stop style:type="left" style:leader-style="none" style:position="0.556cm"/>
        </style:tab-stops>
      </style:paragraph-properties>
      <style:text-properties fo:font-size="10pt" style:font-size-asian="10pt"/>
    </style:style>
    <style:style style:name="T137_1" style:family="text">
      <style:text-properties fo:font-size="10pt" style:font-size-asian="10pt"/>
    </style:style>
    <style:style style:name="T137_2" style:family="text">
      <style:text-properties fo:letter-spacing="-0.004cm" fo:font-size="10pt" style:font-size-asian="10pt"/>
    </style:style>
    <style:style style:name="T137_3" style:family="text">
      <style:text-properties fo:font-size="10pt" style:font-size-asian="10pt"/>
    </style:style>
    <style:style style:name="T137_4" style:family="text">
      <style:text-properties fo:letter-spacing="-0.007cm" fo:font-size="10pt" style:font-size-asian="10pt"/>
    </style:style>
    <style:style style:name="T137_5" style:family="text">
      <style:text-properties fo:font-size="10pt" style:font-size-asian="10pt"/>
    </style:style>
    <style:style style:name="T137_6" style:family="text">
      <style:text-properties fo:letter-spacing="-0.004cm" fo:font-size="10pt" style:font-size-asian="10pt"/>
    </style:style>
    <style:style style:name="T137_7" style:family="text">
      <style:text-properties fo:font-size="10pt" style:font-size-asian="10pt"/>
    </style:style>
    <style:style style:name="T137_8" style:family="text">
      <style:text-properties fo:letter-spacing="-0.007cm" fo:font-size="10pt" style:font-size-asian="10pt"/>
    </style:style>
    <style:style style:name="T137_9" style:family="text">
      <style:text-properties fo:font-size="10pt" style:font-size-asian="10pt"/>
    </style:style>
    <style:style style:name="T137_10" style:family="text">
      <style:text-properties fo:letter-spacing="-0.007cm" fo:font-size="10pt" style:font-size-asian="10pt"/>
    </style:style>
    <style:style style:name="T137_11" style:family="text">
      <style:text-properties fo:font-size="10pt" style:font-size-asian="10pt"/>
    </style:style>
    <style:style style:name="T137_12" style:family="text">
      <style:text-properties fo:letter-spacing="-0.007cm" fo:font-size="10pt" style:font-size-asian="10pt"/>
    </style:style>
    <style:style style:name="T137_13" style:family="text">
      <style:text-properties fo:font-size="10pt" style:font-size-asian="10pt"/>
    </style:style>
    <style:style style:name="T137_14" style:family="text">
      <style:text-properties fo:letter-spacing="-0.005cm" fo:font-size="10pt" style:font-size-asian="10pt"/>
    </style:style>
    <style:style style:name="T137_15" style:family="text">
      <style:text-properties fo:font-size="10pt" style:font-size-asian="10pt"/>
    </style:style>
    <style:style style:name="T137_16" style:family="text">
      <style:text-properties fo:letter-spacing="-0.005cm" fo:font-size="10pt" style:font-size-asian="10pt"/>
    </style:style>
    <style:style style:name="T137_17" style:family="text">
      <style:text-properties fo:font-size="10pt" style:font-size-asian="10pt"/>
    </style:style>
    <style:style style:name="T137_18" style:family="text">
      <style:text-properties fo:letter-spacing="-0.005cm" fo:font-size="10pt" style:font-size-asian="10pt"/>
    </style:style>
    <style:style style:name="T137_19" style:family="text">
      <style:text-properties fo:font-size="10pt" style:font-size-asian="10pt"/>
    </style:style>
    <style:style style:name="T137_20" style:family="text">
      <style:text-properties fo:letter-spacing="-0.007cm" fo:font-size="10pt" style:font-size-asian="10pt"/>
    </style:style>
    <style:style style:name="T137_21" style:family="text">
      <style:text-properties fo:font-size="10pt" style:font-size-asian="10pt"/>
    </style:style>
    <style:style style:name="T137_22" style:family="text">
      <style:text-properties fo:letter-spacing="-0.004cm" fo:font-size="10pt" style:font-size-asian="10pt"/>
    </style:style>
    <style:style style:name="T137_23" style:family="text">
      <style:text-properties fo:font-size="10pt" style:font-size-asian="10pt"/>
    </style:style>
    <style:style style:name="T137_24" style:family="text">
      <style:text-properties fo:letter-spacing="-0.004cm" fo:font-size="10pt" style:font-size-asian="10pt"/>
    </style:style>
    <style:style style:name="T137_25" style:family="text">
      <style:text-properties fo:font-size="10pt" style:font-size-asian="10pt"/>
    </style:style>
    <style:style style:name="T137_26" style:family="text">
      <style:text-properties fo:letter-spacing="-0.009cm" fo:font-size="10pt" style:font-size-asian="10pt"/>
    </style:style>
    <style:style style:name="T137_27" style:family="text">
      <style:text-properties fo:font-size="10pt" style:font-size-asian="10pt"/>
    </style:style>
    <style:style style:name="T137_28" style:family="text">
      <style:text-properties fo:letter-spacing="-0.004cm" fo:font-size="10pt" style:font-size-asian="10pt"/>
    </style:style>
    <style:style style:name="T137_29" style:family="text">
      <style:text-properties fo:font-size="10pt" style:font-size-asian="10pt"/>
    </style:style>
    <style:style style:name="T137_30" style:family="text">
      <style:text-properties fo:letter-spacing="-0.005cm" fo:font-size="10pt" style:font-size-asian="10pt"/>
    </style:style>
    <style:style style:name="T137_31" style:family="text">
      <style:text-properties fo:font-size="10pt" style:font-size-asian="10pt"/>
    </style:style>
    <style:style style:name="T137_32" style:family="text">
      <style:text-properties fo:letter-spacing="-0.007cm" fo:font-size="10pt" style:font-size-asian="10pt"/>
    </style:style>
    <style:style style:name="T137_33" style:family="text">
      <style:text-properties fo:font-size="10pt" style:font-size-asian="10pt"/>
    </style:style>
    <style:style style:name="T137_34" style:family="text">
      <style:text-properties fo:letter-spacing="-0.007cm" fo:font-size="10pt" style:font-size-asian="10pt"/>
    </style:style>
    <style:style style:name="T137_35" style:family="text">
      <style:text-properties fo:font-size="10pt" style:font-size-asian="10pt"/>
    </style:style>
    <style:style style:name="T137_36" style:family="text">
      <style:text-properties fo:letter-spacing="-0.005cm" fo:font-size="10pt" style:font-size-asian="10pt"/>
    </style:style>
    <style:style style:name="T137_37" style:family="text">
      <style:text-properties fo:font-size="10pt" style:font-size-asian="10pt"/>
    </style:style>
    <style:style style:name="T137_38" style:family="text">
      <style:text-properties fo:letter-spacing="-0.005cm" fo:font-size="10pt" style:font-size-asian="10pt"/>
    </style:style>
    <style:style style:name="T137_39" style:family="text">
      <style:text-properties fo:font-size="10pt" style:font-size-asian="10pt"/>
    </style:style>
    <style:style style:name="T137_40" style:family="text">
      <style:text-properties fo:letter-spacing="-0.005cm" fo:font-size="10pt" style:font-size-asian="10pt"/>
    </style:style>
    <style:style style:name="T137_41" style:family="text">
      <style:text-properties fo:font-size="10pt" style:font-size-asian="10pt"/>
    </style:style>
    <style:style style:name="T137_42" style:family="text">
      <style:text-properties fo:letter-spacing="-0.004cm" fo:font-size="10pt" style:font-size-asian="10pt"/>
    </style:style>
    <style:style style:name="T137_43" style:family="text">
      <style:text-properties fo:font-size="10pt" style:font-size-asian="10pt"/>
    </style:style>
    <style:style style:name="T137_44" style:family="text">
      <style:text-properties fo:letter-spacing="-0.009cm" fo:font-size="10pt" style:font-size-asian="10pt"/>
    </style:style>
    <style:style style:name="T137_45" style:family="text">
      <style:text-properties fo:font-size="10pt" style:font-size-asian="10pt"/>
    </style:style>
    <style:style style:name="T137_46" style:family="text">
      <style:text-properties fo:letter-spacing="-0.007cm" fo:font-size="10pt" style:font-size-asian="10pt"/>
    </style:style>
    <style:style style:name="T137_47" style:family="text">
      <style:text-properties fo:font-size="10pt" style:font-size-asian="10pt"/>
    </style:style>
    <style:style style:name="T137_48" style:family="text">
      <style:text-properties fo:letter-spacing="-0.004cm" fo:font-size="10pt" style:font-size-asian="10pt"/>
    </style:style>
    <style:style style:name="T137_49" style:family="text">
      <style:text-properties fo:font-size="10pt" style:font-size-asian="10pt"/>
    </style:style>
    <style:style style:name="T137_50" style:family="text">
      <style:text-properties fo:letter-spacing="-0.007cm" fo:font-size="10pt" style:font-size-asian="10pt"/>
    </style:style>
    <style:style style:name="T137_51" style:family="text">
      <style:text-properties fo:font-size="10pt" style:font-size-asian="10pt"/>
    </style:style>
    <style:style style:name="P138" style:family="paragraph" style:parent-style-name="List_20_Paragraph">
      <style:paragraph-properties fo:text-indent="-0.388cm" fo:margin-top="0.215cm" fo:margin-left="1.776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138_1" style:family="text">
      <style:text-properties fo:font-size="10pt" style:font-size-asian="10pt"/>
    </style:style>
    <style:style style:name="T138_2" style:family="text">
      <style:text-properties fo:letter-spacing="-0.012cm" fo:font-size="10pt" style:font-size-asian="10pt"/>
    </style:style>
    <style:style style:name="T138_3" style:family="text">
      <style:text-properties fo:font-size="10pt" style:font-size-asian="10pt"/>
    </style:style>
    <style:style style:name="T138_4" style:family="text">
      <style:text-properties fo:letter-spacing="-0.011cm" fo:font-size="10pt" style:font-size-asian="10pt"/>
    </style:style>
    <style:style style:name="T138_5" style:family="text">
      <style:text-properties fo:letter-spacing="-0.009cm" fo:font-size="10pt" style:font-size-asian="10pt"/>
    </style:style>
    <style:style style:name="P139" style:family="paragraph" style:parent-style-name="List_20_Paragraph">
      <style:paragraph-properties fo:text-indent="0cm" fo:margin-top="0.213cm" fo:margin-right="1.722cm">
        <style:tab-stops>
          <style:tab-stop style:type="left" style:leader-style="none" style:position="0.406cm"/>
        </style:tab-stops>
      </style:paragraph-properties>
      <style:text-properties fo:font-size="10pt" style:font-size-asian="10pt"/>
    </style:style>
    <style:style style:name="T139_1" style:family="text">
      <style:text-properties fo:font-size="10pt" style:font-size-asian="10pt"/>
    </style:style>
    <style:style style:name="T139_2" style:family="text">
      <style:text-properties fo:letter-spacing="-0.009cm" fo:font-size="10pt" style:font-size-asian="10pt"/>
    </style:style>
    <style:style style:name="T139_3" style:family="text">
      <style:text-properties fo:font-size="10pt" style:font-size-asian="10pt"/>
    </style:style>
    <style:style style:name="T139_4" style:family="text">
      <style:text-properties fo:letter-spacing="-0.005cm" fo:font-size="10pt" style:font-size-asian="10pt"/>
    </style:style>
    <style:style style:name="T139_5" style:family="text">
      <style:text-properties fo:font-size="10pt" style:font-size-asian="10pt"/>
    </style:style>
    <style:style style:name="T139_6" style:family="text">
      <style:text-properties fo:letter-spacing="-0.011cm" fo:font-size="10pt" style:font-size-asian="10pt"/>
    </style:style>
    <style:style style:name="T139_7" style:family="text">
      <style:text-properties fo:font-size="10pt" style:font-size-asian="10pt"/>
    </style:style>
    <style:style style:name="T139_8" style:family="text">
      <style:text-properties fo:letter-spacing="-0.004cm" fo:font-size="10pt" style:font-size-asian="10pt"/>
    </style:style>
    <style:style style:name="T139_9" style:family="text">
      <style:text-properties fo:font-size="10pt" style:font-size-asian="10pt"/>
    </style:style>
    <style:style style:name="T139_10" style:family="text">
      <style:text-properties fo:letter-spacing="-0.007cm" fo:font-size="10pt" style:font-size-asian="10pt"/>
    </style:style>
    <style:style style:name="T139_11" style:family="text">
      <style:text-properties fo:font-size="10pt" style:font-size-asian="10pt"/>
    </style:style>
    <style:style style:name="T139_12" style:family="text">
      <style:text-properties fo:letter-spacing="-0.009cm" fo:font-size="10pt" style:font-size-asian="10pt"/>
    </style:style>
    <style:style style:name="T139_13" style:family="text">
      <style:text-properties fo:font-size="10pt" style:font-size-asian="10pt"/>
    </style:style>
    <style:style style:name="T139_14" style:family="text">
      <style:text-properties fo:letter-spacing="-0.007cm" fo:font-size="10pt" style:font-size-asian="10pt"/>
    </style:style>
    <style:style style:name="T139_15" style:family="text">
      <style:text-properties fo:font-size="10pt" style:font-size-asian="10pt"/>
    </style:style>
    <style:style style:name="T139_16" style:family="text">
      <style:text-properties fo:letter-spacing="-0.009cm" fo:font-size="10pt" style:font-size-asian="10pt"/>
    </style:style>
    <style:style style:name="T139_17" style:family="text">
      <style:text-properties fo:font-size="10pt" style:font-size-asian="10pt"/>
    </style:style>
    <style:style style:name="T139_18" style:family="text">
      <style:text-properties fo:letter-spacing="-0.007cm" fo:font-size="10pt" style:font-size-asian="10pt"/>
    </style:style>
    <style:style style:name="T139_19" style:family="text">
      <style:text-properties fo:font-size="10pt" style:font-size-asian="10pt"/>
    </style:style>
    <style:style style:name="T139_20" style:family="text">
      <style:text-properties fo:letter-spacing="-0.007cm" fo:font-size="10pt" style:font-size-asian="10pt"/>
    </style:style>
    <style:style style:name="T139_21" style:family="text">
      <style:text-properties fo:font-size="10pt" style:font-size-asian="10pt"/>
    </style:style>
    <style:style style:name="T139_22" style:family="text">
      <style:text-properties fo:letter-spacing="-0.005cm" fo:font-size="10pt" style:font-size-asian="10pt"/>
    </style:style>
    <style:style style:name="T139_23" style:family="text">
      <style:text-properties fo:font-size="10pt" style:font-size-asian="10pt"/>
    </style:style>
    <style:style style:name="T139_24" style:family="text">
      <style:text-properties fo:letter-spacing="-0.009cm" fo:font-size="10pt" style:font-size-asian="10pt"/>
    </style:style>
    <style:style style:name="T139_25" style:family="text">
      <style:text-properties fo:font-size="10pt" style:font-size-asian="10pt"/>
    </style:style>
    <style:style style:name="P140" style:family="paragraph" style:parent-style-name="List_20_Paragraph">
      <style:paragraph-properties fo:text-indent="0cm" fo:margin-top="0.208cm" fo:margin-right="1.524cm">
        <style:tab-stops>
          <style:tab-stop style:type="left" style:leader-style="none" style:position="0.48cm"/>
        </style:tab-stops>
      </style:paragraph-properties>
    </style:style>
    <style:style style:name="T140_1" style:family="text">
      <style:text-properties fo:font-size="10pt" style:font-size-asian="10pt"/>
    </style:style>
    <style:style style:name="T140_2" style:family="text"/>
    <style:style style:name="T140_3" style:family="text">
      <style:text-properties fo:font-size="10pt" style:font-size-asian="10pt"/>
    </style:style>
    <style:style style:name="T140_4" style:family="text">
      <style:text-properties fo:letter-spacing="-0.007cm" fo:font-size="10pt" style:font-size-asian="10pt"/>
    </style:style>
    <style:style style:name="T140_5" style:family="text">
      <style:text-properties fo:font-size="10pt" style:font-size-asian="10pt"/>
    </style:style>
    <style:style style:name="T140_6" style:family="text">
      <style:text-properties fo:letter-spacing="-0.005cm" fo:font-size="10pt" style:font-size-asian="10pt"/>
    </style:style>
    <style:style style:name="T140_7" style:family="text">
      <style:text-properties fo:font-size="10pt" style:font-size-asian="10pt"/>
    </style:style>
    <style:style style:name="T140_8" style:family="text">
      <style:text-properties fo:letter-spacing="-0.007cm" fo:font-size="10pt" style:font-size-asian="10pt"/>
    </style:style>
    <style:style style:name="T140_9" style:family="text">
      <style:text-properties fo:font-size="10pt" style:font-size-asian="10pt"/>
    </style:style>
    <style:style style:name="T140_10" style:family="text">
      <style:text-properties fo:letter-spacing="-0.011cm" fo:font-size="10pt" style:font-size-asian="10pt"/>
    </style:style>
    <style:style style:name="T140_11" style:family="text">
      <style:text-properties fo:font-size="10pt" style:font-size-asian="10pt"/>
    </style:style>
    <style:style style:name="T140_12" style:family="text">
      <style:text-properties fo:letter-spacing="-0.009cm" fo:font-size="10pt" style:font-size-asian="10pt"/>
    </style:style>
    <style:style style:name="T140_13" style:family="text">
      <style:text-properties fo:font-size="10pt" style:font-size-asian="10pt"/>
    </style:style>
    <style:style style:name="T140_14" style:family="text">
      <style:text-properties fo:letter-spacing="-0.007cm" fo:font-size="10pt" style:font-size-asian="10pt"/>
    </style:style>
    <style:style style:name="T140_15" style:family="text">
      <style:text-properties fo:font-size="10pt" style:font-size-asian="10pt"/>
    </style:style>
    <style:style style:name="T140_16" style:family="text">
      <style:text-properties fo:letter-spacing="-0.005cm" fo:font-size="10pt" style:font-size-asian="10pt"/>
    </style:style>
    <style:style style:name="T140_17" style:family="text">
      <style:text-properties fo:font-size="10pt" style:font-size-asian="10pt"/>
    </style:style>
    <style:style style:name="T140_18" style:family="text">
      <style:text-properties fo:letter-spacing="-0.011cm" fo:font-size="10pt" style:font-size-asian="10pt"/>
    </style:style>
    <style:style style:name="T140_19" style:family="text">
      <style:text-properties fo:font-size="10pt" style:font-size-asian="10pt"/>
    </style:style>
    <style:style style:name="T140_20" style:family="text">
      <style:text-properties fo:letter-spacing="-0.009cm" fo:font-size="10pt" style:font-size-asian="10pt"/>
    </style:style>
    <style:style style:name="T140_21" style:family="text">
      <style:text-properties fo:font-size="10pt" style:font-size-asian="10pt"/>
    </style:style>
    <style:style style:name="T140_22" style:family="text">
      <style:text-properties fo:letter-spacing="-0.009cm" fo:font-size="10pt" style:font-size-asian="10pt"/>
    </style:style>
    <style:style style:name="T140_23" style:family="text">
      <style:text-properties fo:font-size="10pt" style:font-size-asian="10pt"/>
    </style:style>
    <style:style style:name="P141" style:family="paragraph" style:parent-style-name="List_20_Paragraph">
      <style:paragraph-properties fo:text-indent="0cm" fo:margin-top="0.215cm" fo:margin-right="1.418cm">
        <style:tab-stops>
          <style:tab-stop style:type="left" style:leader-style="none" style:position="0.556cm"/>
        </style:tab-stops>
      </style:paragraph-properties>
      <style:text-properties fo:font-size="10pt" style:font-size-asian="10pt"/>
    </style:style>
    <style:style style:name="T141_1" style:family="text">
      <style:text-properties fo:font-size="10pt" style:font-size-asian="10pt"/>
    </style:style>
    <style:style style:name="T141_2" style:family="text">
      <style:text-properties fo:letter-spacing="-0.009cm" fo:font-size="10pt" style:font-size-asian="10pt"/>
    </style:style>
    <style:style style:name="T141_3" style:family="text">
      <style:text-properties fo:font-size="10pt" style:font-size-asian="10pt"/>
    </style:style>
    <style:style style:name="T141_4" style:family="text">
      <style:text-properties fo:letter-spacing="-0.005cm" fo:font-size="10pt" style:font-size-asian="10pt"/>
    </style:style>
    <style:style style:name="T141_5" style:family="text">
      <style:text-properties fo:font-size="10pt" style:font-size-asian="10pt"/>
    </style:style>
    <style:style style:name="T141_6" style:family="text">
      <style:text-properties fo:letter-spacing="-0.005cm" fo:font-size="10pt" style:font-size-asian="10pt"/>
    </style:style>
    <style:style style:name="T141_7" style:family="text">
      <style:text-properties fo:font-size="10pt" style:font-size-asian="10pt"/>
    </style:style>
    <style:style style:name="T141_8" style:family="text">
      <style:text-properties fo:letter-spacing="-0.007cm" fo:font-size="10pt" style:font-size-asian="10pt"/>
    </style:style>
    <style:style style:name="T141_9" style:family="text">
      <style:text-properties fo:font-size="10pt" style:font-size-asian="10pt"/>
    </style:style>
    <style:style style:name="T141_10" style:family="text">
      <style:text-properties fo:letter-spacing="-0.009cm" fo:font-size="10pt" style:font-size-asian="10pt"/>
    </style:style>
    <style:style style:name="T141_11" style:family="text">
      <style:text-properties fo:font-size="10pt" style:font-size-asian="10pt"/>
    </style:style>
    <style:style style:name="T141_12" style:family="text">
      <style:text-properties fo:letter-spacing="-0.005cm" fo:font-size="10pt" style:font-size-asian="10pt"/>
    </style:style>
    <style:style style:name="T141_13" style:family="text">
      <style:text-properties fo:font-size="10pt" style:font-size-asian="10pt"/>
    </style:style>
    <style:style style:name="T141_14" style:family="text">
      <style:text-properties fo:letter-spacing="-0.007cm" fo:font-size="10pt" style:font-size-asian="10pt"/>
    </style:style>
    <style:style style:name="T141_15" style:family="text">
      <style:text-properties fo:font-size="10pt" style:font-size-asian="10pt"/>
    </style:style>
    <style:style style:name="T141_16" style:family="text">
      <style:text-properties fo:letter-spacing="-0.005cm" fo:font-size="10pt" style:font-size-asian="10pt"/>
    </style:style>
    <style:style style:name="T141_17" style:family="text">
      <style:text-properties fo:font-size="10pt" style:font-size-asian="10pt"/>
    </style:style>
    <style:style style:name="T141_18" style:family="text">
      <style:text-properties fo:letter-spacing="-0.005cm" fo:font-size="10pt" style:font-size-asian="10pt"/>
    </style:style>
    <style:style style:name="T141_19" style:family="text">
      <style:text-properties fo:font-size="10pt" style:font-size-asian="10pt"/>
    </style:style>
    <style:style style:name="T141_20" style:family="text">
      <style:text-properties fo:letter-spacing="-0.007cm" fo:font-size="10pt" style:font-size-asian="10pt"/>
    </style:style>
    <style:style style:name="T141_21" style:family="text">
      <style:text-properties fo:font-size="10pt" style:font-size-asian="10pt"/>
    </style:style>
    <style:style style:name="T141_22" style:family="text">
      <style:text-properties fo:letter-spacing="-0.009cm" fo:font-size="10pt" style:font-size-asian="10pt"/>
    </style:style>
    <style:style style:name="T141_23" style:family="text">
      <style:text-properties fo:font-size="10pt" style:font-size-asian="10pt"/>
    </style:style>
    <style:style style:name="T141_24" style:family="text">
      <style:text-properties fo:letter-spacing="-0.004cm" fo:font-size="10pt" style:font-size-asian="10pt"/>
    </style:style>
    <style:style style:name="P142" style:family="paragraph" style:parent-style-name="Body_20_Text">
      <style:paragraph-properties fo:margin-top="0.212cm"/>
    </style:style>
    <style:style style:name="P143" style:family="paragraph" style:parent-style-name="List_20_Paragraph">
      <style:paragraph-properties fo:text-indent="0cm" fo:margin-left="1.134cm" fo:margin-right="1.505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3_1" style:family="text">
      <style:text-properties fo:font-size="10pt" style:font-size-asian="10pt"/>
    </style:style>
    <style:style style:name="T143_2" style:family="text">
      <style:text-properties fo:letter-spacing="-0.005cm" fo:font-size="10pt" style:font-size-asian="10pt"/>
    </style:style>
    <style:style style:name="T143_3" style:family="text">
      <style:text-properties fo:font-size="10pt" style:font-size-asian="10pt"/>
    </style:style>
    <style:style style:name="T143_4" style:family="text">
      <style:text-properties fo:letter-spacing="-0.009cm" fo:font-size="10pt" style:font-size-asian="10pt"/>
    </style:style>
    <style:style style:name="T143_5" style:family="text">
      <style:text-properties fo:font-size="10pt" style:font-size-asian="10pt"/>
    </style:style>
    <style:style style:name="T143_6" style:family="text">
      <style:text-properties fo:letter-spacing="-0.009cm" fo:font-size="10pt" style:font-size-asian="10pt"/>
    </style:style>
    <style:style style:name="T143_7" style:family="text">
      <style:text-properties fo:font-size="10pt" style:font-size-asian="10pt"/>
    </style:style>
    <style:style style:name="T143_8" style:family="text">
      <style:text-properties fo:letter-spacing="-0.011cm" fo:font-size="10pt" style:font-size-asian="10pt"/>
    </style:style>
    <style:style style:name="T143_9" style:family="text">
      <style:text-properties fo:font-size="10pt" style:font-size-asian="10pt"/>
    </style:style>
    <style:style style:name="T143_10" style:family="text">
      <style:text-properties fo:letter-spacing="-0.011cm" fo:font-size="10pt" style:font-size-asian="10pt"/>
    </style:style>
    <style:style style:name="T143_11" style:family="text">
      <style:text-properties fo:font-size="10pt" style:font-size-asian="10pt"/>
    </style:style>
    <style:style style:name="T143_12" style:family="text">
      <style:text-properties fo:letter-spacing="-0.007cm" fo:font-size="10pt" style:font-size-asian="10pt"/>
    </style:style>
    <style:style style:name="T143_13" style:family="text">
      <style:text-properties fo:font-size="10pt" style:font-size-asian="10pt"/>
    </style:style>
    <style:style style:name="T143_14" style:family="text">
      <style:text-properties fo:letter-spacing="-0.009cm" fo:font-size="10pt" style:font-size-asian="10pt"/>
    </style:style>
    <style:style style:name="T143_15" style:family="text">
      <style:text-properties fo:font-size="10pt" style:font-size-asian="10pt"/>
    </style:style>
    <style:style style:name="T143_16" style:family="text">
      <style:text-properties fo:letter-spacing="-0.005cm" fo:font-size="10pt" style:font-size-asian="10pt"/>
    </style:style>
    <style:style style:name="T143_17" style:family="text">
      <style:text-properties fo:font-size="10pt" style:font-size-asian="10pt"/>
    </style:style>
    <style:style style:name="T143_18" style:family="text">
      <style:text-properties fo:letter-spacing="-0.007cm" fo:font-size="10pt" style:font-size-asian="10pt"/>
    </style:style>
    <style:style style:name="T143_19" style:family="text">
      <style:text-properties fo:font-size="10pt" style:font-size-asian="10pt"/>
    </style:style>
    <style:style style:name="T143_20" style:family="text">
      <style:text-properties fo:letter-spacing="-0.005cm" fo:font-size="10pt" style:font-size-asian="10pt"/>
    </style:style>
    <style:style style:name="T143_21" style:family="text">
      <style:text-properties fo:font-size="10pt" style:font-size-asian="10pt"/>
    </style:style>
    <style:style style:name="T143_22" style:family="text">
      <style:text-properties fo:letter-spacing="-0.005cm" fo:font-size="10pt" style:font-size-asian="10pt"/>
    </style:style>
    <style:style style:name="T143_23" style:family="text">
      <style:text-properties fo:font-size="10pt" style:font-size-asian="10pt"/>
    </style:style>
    <style:style style:name="T143_24" style:family="text">
      <style:text-properties fo:letter-spacing="-0.007cm" fo:font-size="10pt" style:font-size-asian="10pt"/>
    </style:style>
    <style:style style:name="T143_25" style:family="text">
      <style:text-properties fo:font-size="10pt" style:font-size-asian="10pt"/>
    </style:style>
    <style:style style:name="P144" style:family="paragraph" style:parent-style-name="List_20_Paragraph">
      <style:paragraph-properties fo:text-indent="0cm" fo:margin-top="0.404cm" fo:margin-left="1.134cm" fo:margin-right="1.568cm">
        <style:tab-stops>
          <style:tab-stop style:type="left" style:leader-style="none" style:position="0.386cm"/>
        </style:tab-stops>
      </style:paragraph-properties>
      <style:text-properties fo:font-size="10pt" style:font-size-asian="10pt"/>
    </style:style>
    <style:style style:name="T144_1" style:family="text">
      <style:text-properties fo:font-size="10pt" style:font-size-asian="10pt"/>
    </style:style>
    <style:style style:name="T144_2" style:family="text">
      <style:text-properties fo:letter-spacing="-0.005cm" fo:font-size="10pt" style:font-size-asian="10pt"/>
    </style:style>
    <style:style style:name="T144_3" style:family="text">
      <style:text-properties fo:font-size="10pt" style:font-size-asian="10pt"/>
    </style:style>
    <style:style style:name="T144_4" style:family="text">
      <style:text-properties fo:letter-spacing="-0.005cm" fo:font-size="10pt" style:font-size-asian="10pt"/>
    </style:style>
    <style:style style:name="T144_5" style:family="text">
      <style:text-properties fo:font-size="10pt" style:font-size-asian="10pt"/>
    </style:style>
    <style:style style:name="T144_6" style:family="text">
      <style:text-properties fo:letter-spacing="-0.009cm" fo:font-size="10pt" style:font-size-asian="10pt"/>
    </style:style>
    <style:style style:name="T144_7" style:family="text">
      <style:text-properties fo:font-size="10pt" style:font-size-asian="10pt"/>
    </style:style>
    <style:style style:name="T144_8" style:family="text">
      <style:text-properties fo:letter-spacing="-0.007cm" fo:font-size="10pt" style:font-size-asian="10pt"/>
    </style:style>
    <style:style style:name="T144_9" style:family="text">
      <style:text-properties fo:font-size="10pt" style:font-size-asian="10pt"/>
    </style:style>
    <style:style style:name="T144_10" style:family="text">
      <style:text-properties fo:letter-spacing="-0.009cm" fo:font-size="10pt" style:font-size-asian="10pt"/>
    </style:style>
    <style:style style:name="T144_11" style:family="text">
      <style:text-properties fo:font-size="10pt" style:font-size-asian="10pt"/>
    </style:style>
    <style:style style:name="T144_12" style:family="text">
      <style:text-properties fo:letter-spacing="-0.009cm" fo:font-size="10pt" style:font-size-asian="10pt"/>
    </style:style>
    <style:style style:name="T144_13" style:family="text">
      <style:text-properties fo:font-size="10pt" style:font-size-asian="10pt"/>
    </style:style>
    <style:style style:name="T144_14" style:family="text">
      <style:text-properties fo:letter-spacing="-0.005cm" fo:font-size="10pt" style:font-size-asian="10pt"/>
    </style:style>
    <style:style style:name="T144_15" style:family="text">
      <style:text-properties fo:font-size="10pt" style:font-size-asian="10pt"/>
    </style:style>
    <style:style style:name="T144_16" style:family="text">
      <style:text-properties fo:letter-spacing="-0.009cm" fo:font-size="10pt" style:font-size-asian="10pt"/>
    </style:style>
    <style:style style:name="T144_17" style:family="text">
      <style:text-properties fo:font-size="10pt" style:font-size-asian="10pt"/>
    </style:style>
    <style:style style:name="T144_18" style:family="text">
      <style:text-properties fo:letter-spacing="-0.007cm" fo:font-size="10pt" style:font-size-asian="10pt"/>
    </style:style>
    <style:style style:name="T144_19" style:family="text">
      <style:text-properties fo:font-size="10pt" style:font-size-asian="10pt"/>
    </style:style>
    <style:style style:name="T144_20" style:family="text">
      <style:text-properties fo:letter-spacing="-0.009cm" fo:font-size="10pt" style:font-size-asian="10pt"/>
    </style:style>
    <style:style style:name="T144_21" style:family="text">
      <style:text-properties fo:font-size="10pt" style:font-size-asian="10pt"/>
    </style:style>
    <style:style style:name="T144_22" style:family="text">
      <style:text-properties fo:letter-spacing="-0.005cm" fo:font-size="10pt" style:font-size-asian="10pt"/>
    </style:style>
    <style:style style:name="T144_23" style:family="text">
      <style:text-properties fo:font-size="10pt" style:font-size-asian="10pt"/>
    </style:style>
    <style:style style:name="T144_24" style:family="text">
      <style:text-properties fo:letter-spacing="-0.005cm" fo:font-size="10pt" style:font-size-asian="10pt"/>
    </style:style>
    <style:style style:name="T144_25" style:family="text">
      <style:text-properties fo:font-size="10pt" style:font-size-asian="10pt"/>
    </style:style>
    <style:style style:name="T144_26" style:family="text">
      <style:text-properties fo:letter-spacing="-0.005cm" fo:font-size="10pt" style:font-size-asian="10pt"/>
    </style:style>
    <style:style style:name="T144_27" style:family="text">
      <style:text-properties fo:font-size="10pt" style:font-size-asian="10pt"/>
    </style:style>
    <style:style style:name="T144_28" style:family="text">
      <style:text-properties fo:letter-spacing="-0.009cm" fo:font-size="10pt" style:font-size-asian="10pt"/>
    </style:style>
    <style:style style:name="T144_29" style:family="text">
      <style:text-properties fo:font-size="10pt" style:font-size-asian="10pt"/>
    </style:style>
    <style:style style:name="P145" style:family="paragraph" style:parent-style-name="Body_20_Text">
      <style:paragraph-properties fo:margin-top="0.002cm"/>
    </style:style>
    <style:style style:name="P146" style:family="paragraph" style:parent-style-name="List_20_Paragraph">
      <style:paragraph-properties fo:text-indent="0cm" fo:margin-left="1.134cm" fo:margin-right="1.469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6_1" style:family="text">
      <style:text-properties fo:font-size="10pt" style:font-size-asian="10pt"/>
    </style:style>
    <style:style style:name="T146_2" style:family="text">
      <style:text-properties fo:letter-spacing="-0.007cm" fo:font-size="10pt" style:font-size-asian="10pt"/>
    </style:style>
    <style:style style:name="T146_3" style:family="text">
      <style:text-properties fo:font-size="10pt" style:font-size-asian="10pt"/>
    </style:style>
    <style:style style:name="T146_4" style:family="text">
      <style:text-properties fo:letter-spacing="-0.007cm" fo:font-size="10pt" style:font-size-asian="10pt"/>
    </style:style>
    <style:style style:name="T146_5" style:family="text">
      <style:text-properties fo:font-size="10pt" style:font-size-asian="10pt"/>
    </style:style>
    <style:style style:name="T146_6" style:family="text">
      <style:text-properties fo:letter-spacing="-0.005cm" fo:font-size="10pt" style:font-size-asian="10pt"/>
    </style:style>
    <style:style style:name="T146_7" style:family="text">
      <style:text-properties fo:font-size="10pt" style:font-size-asian="10pt"/>
    </style:style>
    <style:style style:name="T146_8" style:family="text">
      <style:text-properties fo:letter-spacing="-0.009cm" fo:font-size="10pt" style:font-size-asian="10pt"/>
    </style:style>
    <style:style style:name="T146_9" style:family="text">
      <style:text-properties fo:font-size="10pt" style:font-size-asian="10pt"/>
    </style:style>
    <style:style style:name="T146_10" style:family="text">
      <style:text-properties fo:letter-spacing="-0.007cm" fo:font-size="10pt" style:font-size-asian="10pt"/>
    </style:style>
    <style:style style:name="T146_11" style:family="text">
      <style:text-properties fo:font-size="10pt" style:font-size-asian="10pt"/>
    </style:style>
    <style:style style:name="T146_12" style:family="text">
      <style:text-properties fo:letter-spacing="-0.009cm" fo:font-size="10pt" style:font-size-asian="10pt"/>
    </style:style>
    <style:style style:name="T146_13" style:family="text">
      <style:text-properties fo:font-size="10pt" style:font-size-asian="10pt"/>
    </style:style>
    <style:style style:name="T146_14" style:family="text">
      <style:text-properties fo:letter-spacing="-0.007cm" fo:font-size="10pt" style:font-size-asian="10pt"/>
    </style:style>
    <style:style style:name="T146_15" style:family="text">
      <style:text-properties fo:font-size="10pt" style:font-size-asian="10pt"/>
    </style:style>
    <style:style style:name="T146_16" style:family="text">
      <style:text-properties fo:letter-spacing="-0.009cm" fo:font-size="10pt" style:font-size-asian="10pt"/>
    </style:style>
    <style:style style:name="T146_17" style:family="text">
      <style:text-properties fo:font-size="10pt" style:font-size-asian="10pt"/>
    </style:style>
    <style:style style:name="T146_18" style:family="text">
      <style:text-properties fo:letter-spacing="-0.007cm" fo:font-size="10pt" style:font-size-asian="10pt"/>
    </style:style>
    <style:style style:name="T146_19" style:family="text">
      <style:text-properties fo:font-size="10pt" style:font-size-asian="10pt"/>
    </style:style>
    <style:style style:name="T146_20" style:family="text">
      <style:text-properties fo:letter-spacing="-0.009cm" fo:font-size="10pt" style:font-size-asian="10pt"/>
    </style:style>
    <style:style style:name="T146_21" style:family="text">
      <style:text-properties fo:font-size="10pt" style:font-size-asian="10pt"/>
    </style:style>
    <style:style style:name="T146_22" style:family="text">
      <style:text-properties fo:letter-spacing="-0.004cm" fo:font-size="10pt" style:font-size-asian="10pt"/>
    </style:style>
    <style:style style:name="T146_23" style:family="text">
      <style:text-properties fo:font-size="10pt" style:font-size-asian="10pt"/>
    </style:style>
    <style:style style:name="T146_24" style:family="text">
      <style:text-properties fo:letter-spacing="-0.009cm" fo:font-size="10pt" style:font-size-asian="10pt"/>
    </style:style>
    <style:style style:name="T146_25" style:family="text">
      <style:text-properties fo:font-size="10pt" style:font-size-asian="10pt"/>
    </style:style>
    <style:style style:name="T146_26" style:family="text">
      <style:text-properties fo:letter-spacing="-0.005cm" fo:font-size="10pt" style:font-size-asian="10pt"/>
    </style:style>
    <style:style style:name="T146_27" style:family="text">
      <style:text-properties fo:font-size="10pt" style:font-size-asian="10pt"/>
    </style:style>
    <style:style style:name="T146_28" style:family="text">
      <style:text-properties fo:letter-spacing="-0.011cm" fo:font-size="10pt" style:font-size-asian="10pt"/>
    </style:style>
    <style:style style:name="T146_29" style:family="text">
      <style:text-properties fo:font-size="10pt" style:font-size-asian="10pt"/>
    </style:style>
    <style:style style:name="S7" style:family="section" style:master-page-name="MasterPage6">
      <style:section-properties text:dont-balance-text-columns="false">
        <style:columns fo:column-count="0" fo:column-gap="1.27cm"/>
      </style:section-properties>
    </style:style>
    <style:style style:name="P147" style:family="paragraph" style:parent-style-name="List_20_Paragraph" style:master-page-name="MasterPage6">
      <style:paragraph-properties fo:text-indent="0cm" fo:margin-top="0.183cm" fo:margin-left="1.134cm" fo:margin-right="1.334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7_1" style:family="text">
      <style:text-properties fo:font-size="10pt" style:font-size-asian="10pt"/>
    </style:style>
    <style:style style:name="T147_2" style:family="text">
      <style:text-properties fo:font-style="italic" style:font-style-asian="italic" style:font-name="Arial" fo:font-size="10pt" style:font-size-asian="10pt"/>
    </style:style>
    <style:style style:name="T147_3" style:family="text">
      <style:text-properties fo:font-size="10pt" style:font-size-asian="10pt"/>
    </style:style>
    <style:style style:name="T147_4" style:family="text">
      <style:text-properties fo:letter-spacing="-0.004cm" fo:font-size="10pt" style:font-size-asian="10pt"/>
    </style:style>
    <style:style style:name="T147_5" style:family="text">
      <style:text-properties fo:font-size="10pt" style:font-size-asian="10pt"/>
    </style:style>
    <style:style style:name="T147_6" style:family="text">
      <style:text-properties fo:letter-spacing="-0.004cm" fo:font-size="10pt" style:font-size-asian="10pt"/>
    </style:style>
    <style:style style:name="T147_7" style:family="text">
      <style:text-properties fo:font-size="10pt" style:font-size-asian="10pt"/>
    </style:style>
    <style:style style:name="T147_8" style:family="text">
      <style:text-properties fo:letter-spacing="-0.002cm" fo:font-size="10pt" style:font-size-asian="10pt"/>
    </style:style>
    <style:style style:name="T147_9" style:family="text">
      <style:text-properties fo:font-size="10pt" style:font-size-asian="10pt"/>
    </style:style>
    <style:style style:name="T147_10" style:family="text">
      <style:text-properties fo:letter-spacing="-0.002cm" fo:font-size="10pt" style:font-size-asian="10pt"/>
    </style:style>
    <style:style style:name="T147_11" style:family="text">
      <style:text-properties fo:font-size="10pt" style:font-size-asian="10pt"/>
    </style:style>
    <style:style style:name="T147_12" style:family="text">
      <style:text-properties fo:letter-spacing="-0.004cm" fo:font-size="10pt" style:font-size-asian="10pt"/>
    </style:style>
    <style:style style:name="T147_13" style:family="text">
      <style:text-properties fo:font-size="10pt" style:font-size-asian="10pt"/>
    </style:style>
    <style:style style:name="T147_14" style:family="text">
      <style:text-properties fo:letter-spacing="-0.002cm" fo:font-size="10pt" style:font-size-asian="10pt"/>
    </style:style>
    <style:style style:name="T147_15" style:family="text">
      <style:text-properties fo:font-size="10pt" style:font-size-asian="10pt"/>
    </style:style>
    <style:style style:name="T147_16" style:family="text">
      <style:text-properties fo:letter-spacing="-0.004cm" fo:font-size="10pt" style:font-size-asian="10pt"/>
    </style:style>
    <style:style style:name="T147_17" style:family="text">
      <style:text-properties fo:font-size="10pt" style:font-size-asian="10pt"/>
    </style:style>
    <style:style style:name="T147_18" style:family="text">
      <style:text-properties fo:letter-spacing="-0.009cm" fo:font-size="10pt" style:font-size-asian="10pt"/>
    </style:style>
    <style:style style:name="T147_19" style:family="text">
      <style:text-properties fo:font-size="10pt" style:font-size-asian="10pt"/>
    </style:style>
    <style:style style:name="T147_20" style:family="text">
      <style:text-properties fo:letter-spacing="-0.009cm" fo:font-size="10pt" style:font-size-asian="10pt"/>
    </style:style>
    <style:style style:name="T147_21" style:family="text">
      <style:text-properties fo:font-size="10pt" style:font-size-asian="10pt"/>
    </style:style>
    <style:style style:name="T147_22" style:family="text">
      <style:text-properties fo:letter-spacing="-0.009cm" fo:font-size="10pt" style:font-size-asian="10pt"/>
    </style:style>
    <style:style style:name="T147_23" style:family="text">
      <style:text-properties fo:font-size="10pt" style:font-size-asian="10pt"/>
    </style:style>
    <style:style style:name="T147_24" style:family="text">
      <style:text-properties fo:letter-spacing="-0.011cm" fo:font-size="10pt" style:font-size-asian="10pt"/>
    </style:style>
    <style:style style:name="T147_25" style:family="text">
      <style:text-properties fo:font-size="10pt" style:font-size-asian="10pt"/>
    </style:style>
    <style:style style:name="T147_26" style:family="text">
      <style:text-properties fo:letter-spacing="-0.007cm" fo:font-size="10pt" style:font-size-asian="10pt"/>
    </style:style>
    <style:style style:name="T147_27" style:family="text">
      <style:text-properties fo:font-size="10pt" style:font-size-asian="10pt"/>
    </style:style>
    <style:style style:name="T147_28" style:family="text">
      <style:text-properties fo:letter-spacing="-0.009cm" fo:font-size="10pt" style:font-size-asian="10pt"/>
    </style:style>
    <style:style style:name="T147_29" style:family="text">
      <style:text-properties fo:font-size="10pt" style:font-size-asian="10pt"/>
    </style:style>
    <style:style style:name="T147_30" style:family="text">
      <style:text-properties fo:letter-spacing="-0.007cm" fo:font-size="10pt" style:font-size-asian="10pt"/>
    </style:style>
    <style:style style:name="T147_31" style:family="text">
      <style:text-properties fo:font-size="10pt" style:font-size-asian="10pt"/>
    </style:style>
    <style:style style:name="T147_32" style:family="text">
      <style:text-properties fo:letter-spacing="-0.007cm" fo:font-size="10pt" style:font-size-asian="10pt"/>
    </style:style>
    <style:style style:name="T147_33" style:family="text">
      <style:text-properties fo:font-size="10pt" style:font-size-asian="10pt"/>
    </style:style>
    <style:style style:name="T147_34" style:family="text">
      <style:text-properties fo:letter-spacing="-0.007cm" fo:font-size="10pt" style:font-size-asian="10pt"/>
    </style:style>
    <style:style style:name="T147_35" style:family="text">
      <style:text-properties fo:font-size="10pt" style:font-size-asian="10pt"/>
    </style:style>
    <style:style style:name="T147_36" style:family="text">
      <style:text-properties fo:letter-spacing="-0.009cm" fo:font-size="10pt" style:font-size-asian="10pt"/>
    </style:style>
    <style:style style:name="T147_37" style:family="text">
      <style:text-properties fo:font-size="10pt" style:font-size-asian="10pt"/>
    </style:style>
    <style:style style:name="T147_38" style:family="text">
      <style:text-properties fo:letter-spacing="-0.007cm" fo:font-size="10pt" style:font-size-asian="10pt"/>
    </style:style>
    <style:style style:name="T147_39" style:family="text">
      <style:text-properties fo:font-size="10pt" style:font-size-asian="10pt"/>
    </style:style>
    <style:style style:name="T147_40" style:family="text">
      <style:text-properties fo:letter-spacing="-0.009cm" fo:font-size="10pt" style:font-size-asian="10pt"/>
    </style:style>
    <style:style style:name="T147_41" style:family="text">
      <style:text-properties fo:font-size="10pt" style:font-size-asian="10pt"/>
    </style:style>
    <style:style style:name="T147_42" style:family="text">
      <style:text-properties fo:letter-spacing="-0.007cm" fo:font-size="10pt" style:font-size-asian="10pt"/>
    </style:style>
    <style:style style:name="T147_43" style:family="text">
      <style:text-properties fo:font-size="10pt" style:font-size-asian="10pt"/>
    </style:style>
    <style:style style:name="P148" style:family="paragraph" style:parent-style-name="Body_20_Text"/>
    <style:style style:name="P149" style:family="paragraph" style:parent-style-name="List_20_Paragraph">
      <style:paragraph-properties fo:text-indent="0cm" fo:margin-top="0.002cm" fo:margin-left="1.134cm" fo:margin-right="1.436cm">
        <style:tab-stops>
          <style:tab-stop style:type="left" style:leader-style="none" style:position="0.388cm"/>
        </style:tab-stops>
      </style:paragraph-properties>
      <style:text-properties fo:font-size="10pt" style:font-size-asian="10pt"/>
    </style:style>
    <style:style style:name="T149_1" style:family="text">
      <style:text-properties fo:font-size="10pt" style:font-size-asian="10pt"/>
    </style:style>
    <style:style style:name="T149_2" style:family="text">
      <style:text-properties fo:letter-spacing="-0.005cm" fo:font-size="10pt" style:font-size-asian="10pt"/>
    </style:style>
    <style:style style:name="T149_3" style:family="text">
      <style:text-properties fo:font-size="10pt" style:font-size-asian="10pt"/>
    </style:style>
    <style:style style:name="T149_4" style:family="text">
      <style:text-properties fo:letter-spacing="-0.005cm" fo:font-size="10pt" style:font-size-asian="10pt"/>
    </style:style>
    <style:style style:name="T149_5" style:family="text">
      <style:text-properties fo:font-size="10pt" style:font-size-asian="10pt"/>
    </style:style>
    <style:style style:name="T149_6" style:family="text">
      <style:text-properties fo:letter-spacing="-0.007cm" fo:font-size="10pt" style:font-size-asian="10pt"/>
    </style:style>
    <style:style style:name="T149_7" style:family="text">
      <style:text-properties fo:font-size="10pt" style:font-size-asian="10pt"/>
    </style:style>
    <style:style style:name="T149_8" style:family="text">
      <style:text-properties fo:letter-spacing="-0.005cm" fo:font-size="10pt" style:font-size-asian="10pt"/>
    </style:style>
    <style:style style:name="T149_9" style:family="text">
      <style:text-properties fo:font-size="10pt" style:font-size-asian="10pt"/>
    </style:style>
    <style:style style:name="T149_10" style:family="text">
      <style:text-properties fo:letter-spacing="-0.007cm" fo:font-size="10pt" style:font-size-asian="10pt"/>
    </style:style>
    <style:style style:name="T149_11" style:family="text">
      <style:text-properties fo:font-size="10pt" style:font-size-asian="10pt"/>
    </style:style>
    <style:style style:name="T149_12" style:family="text">
      <style:text-properties fo:letter-spacing="-0.005cm" fo:font-size="10pt" style:font-size-asian="10pt"/>
    </style:style>
    <style:style style:name="T149_13" style:family="text">
      <style:text-properties fo:font-size="10pt" style:font-size-asian="10pt"/>
    </style:style>
    <style:style style:name="T149_14" style:family="text">
      <style:text-properties fo:letter-spacing="-0.005cm" fo:font-size="10pt" style:font-size-asian="10pt"/>
    </style:style>
    <style:style style:name="T149_15" style:family="text">
      <style:text-properties fo:font-size="10pt" style:font-size-asian="10pt"/>
    </style:style>
    <style:style style:name="T149_16" style:family="text">
      <style:text-properties fo:letter-spacing="-0.005cm" fo:font-size="10pt" style:font-size-asian="10pt"/>
    </style:style>
    <style:style style:name="T149_17" style:family="text">
      <style:text-properties fo:font-size="10pt" style:font-size-asian="10pt"/>
    </style:style>
    <style:style style:name="T149_18" style:family="text">
      <style:text-properties fo:letter-spacing="-0.004cm" fo:font-size="10pt" style:font-size-asian="10pt"/>
    </style:style>
    <style:style style:name="T149_19" style:family="text">
      <style:text-properties fo:font-size="10pt" style:font-size-asian="10pt"/>
    </style:style>
    <style:style style:name="T149_20" style:family="text">
      <style:text-properties fo:letter-spacing="-0.005cm" fo:font-size="10pt" style:font-size-asian="10pt"/>
    </style:style>
    <style:style style:name="T149_21" style:family="text">
      <style:text-properties fo:font-size="10pt" style:font-size-asian="10pt"/>
    </style:style>
    <style:style style:name="T149_22" style:family="text">
      <style:text-properties fo:letter-spacing="-0.007cm" fo:font-size="10pt" style:font-size-asian="10pt"/>
    </style:style>
    <style:style style:name="T149_23" style:family="text">
      <style:text-properties fo:font-size="10pt" style:font-size-asian="10pt"/>
    </style:style>
    <style:style style:name="T149_24" style:family="text">
      <style:text-properties fo:letter-spacing="-0.004cm" fo:font-size="10pt" style:font-size-asian="10pt"/>
    </style:style>
    <style:style style:name="T149_25" style:family="text">
      <style:text-properties fo:font-size="10pt" style:font-size-asian="10pt"/>
    </style:style>
    <style:style style:name="T149_26" style:family="text">
      <style:text-properties fo:letter-spacing="-0.007cm" fo:font-size="10pt" style:font-size-asian="10pt"/>
    </style:style>
    <style:style style:name="T149_27" style:family="text">
      <style:text-properties fo:font-size="10pt" style:font-size-asian="10pt"/>
    </style:style>
    <style:style style:name="T149_28" style:family="text">
      <style:text-properties fo:letter-spacing="-0.007cm" fo:font-size="10pt" style:font-size-asian="10pt"/>
    </style:style>
    <style:style style:name="T149_29" style:family="text">
      <style:text-properties fo:font-size="10pt" style:font-size-asian="10pt"/>
    </style:style>
    <style:style style:name="T149_30" style:family="text">
      <style:text-properties fo:letter-spacing="-0.004cm" fo:font-size="10pt" style:font-size-asian="10pt"/>
    </style:style>
    <style:style style:name="T149_31" style:family="text">
      <style:text-properties fo:font-size="10pt" style:font-size-asian="10pt"/>
    </style:style>
    <style:style style:name="T149_32" style:family="text">
      <style:text-properties fo:letter-spacing="-0.009cm" fo:font-size="10pt" style:font-size-asian="10pt"/>
    </style:style>
    <style:style style:name="T149_33" style:family="text">
      <style:text-properties fo:font-size="10pt" style:font-size-asian="10pt"/>
    </style:style>
    <style:style style:name="T149_34" style:family="text">
      <style:text-properties fo:letter-spacing="-0.004cm" fo:font-size="10pt" style:font-size-asian="10pt"/>
    </style:style>
    <style:style style:name="T149_35" style:family="text">
      <style:text-properties fo:font-size="10pt" style:font-size-asian="10pt"/>
    </style:style>
    <style:style style:name="S8" style:family="section" style:master-page-name="MasterPage7">
      <style:section-properties text:dont-balance-text-columns="false">
        <style:columns fo:column-count="0" fo:column-gap="1.27cm"/>
      </style:section-properties>
    </style:style>
    <style:style style:name="P150" style:family="paragraph" style:parent-style-name="Body_20_Text" style:master-page-name="MasterPage7">
      <style:text-properties fo:font-size="11pt" style:font-size-asian="11pt"/>
    </style:style>
    <style:style style:name="P151" style:family="paragraph" style:parent-style-name="Body_20_Text">
      <style:paragraph-properties fo:margin-top="0.185cm"/>
      <style:text-properties fo:font-size="11pt" style:font-size-asian="11pt"/>
    </style:style>
    <style:style style:name="P152" style:family="paragraph" style:parent-style-name="Normal">
      <style:paragraph-properties fo:margin-left="8.179cm"/>
    </style:style>
    <style:style style:name="T152_1" style:family="text"/>
    <style:style style:name="T152_2" style:family="text">
      <style:text-properties fo:letter-spacing="-0.005cm"/>
    </style:style>
    <style:style style:name="T152_3" style:family="text">
      <style:text-properties fo:letter-spacing="-0.018cm"/>
    </style:style>
    <style:style style:name="P153" style:family="paragraph" style:parent-style-name="Body_20_Text">
      <style:paragraph-properties fo:margin-top="0.402cm"/>
      <style:text-properties fo:font-size="11pt" style:font-size-asian="11pt"/>
    </style:style>
    <style:style style:name="P154" style:family="paragraph" style:parent-style-name="Heading_20_2">
      <style:paragraph-properties fo:text-align="center" fo:margin-left="0cm" fo:margin-right="0.637cm"/>
    </style:style>
    <style:style style:name="T154_1" style:family="text"/>
    <style:style style:name="T154_2" style:family="text">
      <style:text-properties fo:letter-spacing="-0.007cm"/>
    </style:style>
    <style:style style:name="T154_3" style:family="text"/>
    <style:style style:name="T154_4" style:family="text">
      <style:text-properties fo:letter-spacing="-0.007cm"/>
    </style:style>
    <style:style style:name="T154_5" style:family="text"/>
    <style:style style:name="T154_6" style:family="text">
      <style:text-properties fo:letter-spacing="-0.007cm"/>
    </style:style>
    <style:style style:name="T154_7" style:family="text">
      <style:text-properties fo:letter-spacing="-0.004cm"/>
    </style:style>
    <style:style style:name="P155" style:family="paragraph" style:parent-style-name="Body_20_Text">
      <style:paragraph-properties fo:margin-top="0.002cm"/>
      <style:text-properties style:font-name="Arial" fo:font-weight="bold" style:font-weight-asian="bold"/>
    </style:style>
    <style:style style:name="P156" style:family="paragraph" style:parent-style-name="Heading_20_3"/>
    <style:style style:name="T156_1" style:family="text">
      <style:text-properties fo:color="#006fc0"/>
    </style:style>
    <style:style style:name="T156_2" style:family="text">
      <style:text-properties fo:letter-spacing="-0.014cm" fo:color="#006fc0"/>
    </style:style>
    <style:style style:name="T156_3" style:family="text">
      <style:text-properties fo:color="#006fc0"/>
    </style:style>
    <style:style style:name="T156_4" style:family="text">
      <style:text-properties fo:letter-spacing="-0.016cm" fo:color="#006fc0"/>
    </style:style>
    <style:style style:name="T156_5" style:family="text">
      <style:text-properties fo:color="#006fc0"/>
    </style:style>
    <style:style style:name="T156_6" style:family="text">
      <style:text-properties fo:letter-spacing="-0.011cm" fo:color="#006fc0"/>
    </style:style>
    <style:style style:name="T156_7" style:family="text">
      <style:text-properties fo:color="#006fc0"/>
    </style:style>
    <style:style style:name="T156_8" style:family="text">
      <style:text-properties fo:letter-spacing="-0.012cm" fo:color="#006fc0"/>
    </style:style>
    <style:style style:name="T156_9" style:family="text">
      <style:text-properties fo:color="#006fc0"/>
    </style:style>
    <style:style style:name="T156_10" style:family="text">
      <style:text-properties fo:letter-spacing="-0.011cm" fo:color="#006fc0"/>
    </style:style>
    <style:style style:name="T156_11" style:family="text">
      <style:text-properties fo:color="#006fc0"/>
    </style:style>
    <style:style style:name="T156_12" style:family="text">
      <style:text-properties fo:letter-spacing="-0.014cm" fo:color="#006fc0"/>
    </style:style>
    <style:style style:name="T156_13" style:family="text">
      <style:text-properties fo:color="#006fc0"/>
    </style:style>
    <style:style style:name="T156_14" style:family="text">
      <style:text-properties fo:letter-spacing="-0.014cm" fo:color="#006fc0"/>
    </style:style>
    <style:style style:name="T156_15" style:family="text">
      <style:text-properties fo:color="#006fc0"/>
    </style:style>
    <style:style style:name="T156_16" style:family="text">
      <style:text-properties fo:letter-spacing="-0.016cm" fo:color="#006fc0"/>
    </style:style>
    <style:style style:name="T156_17" style:family="text">
      <style:text-properties fo:color="#006fc0"/>
    </style:style>
    <style:style style:name="T156_18" style:family="text">
      <style:text-properties fo:letter-spacing="-0.012cm" fo:color="#006fc0"/>
    </style:style>
    <style:style style:name="T156_19" style:family="text">
      <style:text-properties fo:color="#006fc0"/>
    </style:style>
    <style:style style:name="T156_20" style:family="text">
      <style:text-properties fo:letter-spacing="-0.012cm" fo:color="#006fc0"/>
    </style:style>
    <style:style style:name="T156_21" style:family="text">
      <style:text-properties fo:color="#006fc0"/>
    </style:style>
    <style:style style:name="T156_22" style:family="text">
      <style:text-properties fo:letter-spacing="-0.014cm" fo:color="#006fc0"/>
    </style:style>
    <style:style style:name="T156_23" style:family="text">
      <style:text-properties fo:color="#006fc0"/>
    </style:style>
    <style:style style:name="T156_24" style:family="text">
      <style:text-properties fo:letter-spacing="-0.011cm" fo:color="#006fc0"/>
    </style:style>
    <style:style style:name="T156_25" style:family="text">
      <style:text-properties fo:letter-spacing="-0.004cm" fo:color="#006fc0"/>
    </style:style>
    <style:style style:name="P157" style:family="paragraph" style:parent-style-name="Body_20_Text">
      <style:paragraph-properties fo:margin-top="0.002cm"/>
      <style:text-properties fo:font-style="italic" style:font-style-asian="italic" style:font-name="Arial" fo:font-weight="bold" style:font-weight-asian="bold"/>
    </style:style>
    <style:style style:name="P158" style:family="paragraph" style:parent-style-name="Body_20_Text">
      <style:paragraph-properties fo:text-align="center" fo:margin-left="0.002cm" fo:margin-right="0.637cm"/>
    </style:style>
    <style:style style:name="T158_1" style:family="text"/>
    <style:style style:name="T158_2" style:family="text">
      <style:text-properties fo:letter-spacing="-0.019cm"/>
    </style:style>
    <style:style style:name="T158_3" style:family="text">
      <style:text-properties fo:letter-spacing="-0.007cm"/>
    </style:style>
    <style:style style:name="P159" style:family="paragraph" style:parent-style-name="Heading_20_2">
      <style:paragraph-properties fo:text-align="left" fo:margin-top="0.404cm">
        <style:tab-stops>
          <style:tab-stop style:type="left" style:leader-style="none" style:position="0cm"/>
        </style:tab-stops>
      </style:paragraph-properties>
      <style:text-properties style:font-name="Times New Roman"/>
    </style:style>
    <style:style style:name="T159_1" style:family="text">
      <style:text-properties fo:color="#006fc0" style:font-name="Times New Roman"/>
    </style:style>
    <style:style style:name="T159_2" style:family="text">
      <style:text-properties fo:letter-spacing="-0.014cm" fo:color="#006fc0" style:font-name="Times New Roman"/>
    </style:style>
    <style:style style:name="T159_3" style:family="text">
      <style:text-properties fo:letter-spacing="-0.004cm" fo:color="#006fc0" style:font-name="Times New Roman"/>
    </style:style>
    <style:style style:name="P160" style:family="paragraph" style:parent-style-name="Body_20_Text">
      <style:paragraph-properties fo:margin-top="0.076cm"/>
      <style:text-properties style:font-name="Times New Roman" fo:font-weight="bold" style:font-weight-asian="bold"/>
    </style:style>
    <style:style style:name="P161" style:family="paragraph" style:parent-style-name="Body_20_Text">
      <style:paragraph-properties fo:text-align="justify" fo:margin-left="0.635cm" fo:margin-right="1.266cm"/>
    </style:style>
    <style:style style:name="T161_1" style:family="text"/>
    <style:style style:name="T161_2" style:family="text">
      <style:text-properties fo:letter-spacing="-0.018cm"/>
    </style:style>
    <style:style style:name="T161_3" style:family="text"/>
    <style:style style:name="T161_4" style:family="text">
      <style:text-properties fo:letter-spacing="-0.016cm"/>
    </style:style>
    <style:style style:name="T161_5" style:family="text"/>
    <style:style style:name="T161_6" style:family="text">
      <style:text-properties style:text-position="46% 100%" fo:font-size="6.5pt" style:font-size-asian="6.5pt"/>
    </style:style>
    <style:style style:name="T161_7" style:family="text">
      <style:text-properties fo:letter-spacing="0.014cm" style:text-position="46% 100%" fo:font-size="6.5pt" style:font-size-asian="6.5pt"/>
    </style:style>
    <style:style style:name="T161_8" style:family="text"/>
    <style:style style:name="T161_9" style:family="text">
      <style:text-properties fo:letter-spacing="-0.018cm"/>
    </style:style>
    <style:style style:name="T161_10" style:family="text"/>
    <style:style style:name="T161_11" style:family="text">
      <style:text-properties fo:letter-spacing="-0.002cm"/>
    </style:style>
    <style:style style:name="T161_12" style:family="text"/>
    <style:style style:name="T161_13" style:family="text">
      <style:text-properties fo:letter-spacing="-0.018cm"/>
    </style:style>
    <style:style style:name="T161_14" style:family="text"/>
    <style:style style:name="T161_15" style:family="text">
      <style:text-properties fo:letter-spacing="-0.019cm"/>
    </style:style>
    <style:style style:name="T161_16" style:family="text"/>
    <style:style style:name="T161_17" style:family="text">
      <style:text-properties fo:letter-spacing="-0.018cm"/>
    </style:style>
    <style:style style:name="T161_18" style:family="text"/>
    <style:style style:name="T161_19" style:family="text">
      <style:text-properties fo:letter-spacing="-0.016cm"/>
    </style:style>
    <style:style style:name="T161_20" style:family="text"/>
    <style:style style:name="T161_21" style:family="text">
      <style:text-properties fo:letter-spacing="-0.021cm"/>
    </style:style>
    <style:style style:name="T161_22" style:family="text"/>
    <style:style style:name="T161_23" style:family="text">
      <style:text-properties fo:letter-spacing="-0.018cm"/>
    </style:style>
    <style:style style:name="T161_24" style:family="text"/>
    <style:style style:name="T161_25" style:family="text">
      <style:text-properties fo:letter-spacing="-0.016cm"/>
    </style:style>
    <style:style style:name="T161_26" style:family="text"/>
    <style:style style:name="T161_27" style:family="text">
      <style:text-properties fo:letter-spacing="-0.021cm"/>
    </style:style>
    <style:style style:name="T161_28" style:family="text"/>
    <style:style style:name="T161_29" style:family="text">
      <style:text-properties fo:letter-spacing="-0.016cm"/>
    </style:style>
    <style:style style:name="T161_30" style:family="text"/>
    <style:style style:name="T161_31" style:family="text">
      <style:text-properties fo:letter-spacing="-0.018cm"/>
    </style:style>
    <style:style style:name="T161_32" style:family="text"/>
    <style:style style:name="T161_33" style:family="text"/>
    <style:style style:name="T161_34" style:family="text">
      <style:text-properties style:text-position="46% 100%" fo:font-size="6.5pt" style:font-size-asian="6.5pt"/>
    </style:style>
    <style:style style:name="T161_35" style:family="text"/>
    <style:style style:name="T161_36" style:family="text"/>
    <style:style style:name="P162" style:family="paragraph" style:parent-style-name="Body_20_Text">
      <style:paragraph-properties fo:text-align="justify" fo:margin-top="0.005cm" fo:margin-left="0.635cm" fo:margin-right="1.265cm"/>
    </style:style>
    <style:style style:name="T162_1" style:family="text"/>
    <style:style style:name="T162_2" style:family="text"/>
    <style:style style:name="T162_3" style:family="text">
      <style:text-properties style:text-position="46% 100%" fo:font-size="6.5pt" style:font-size-asian="6.5pt"/>
    </style:style>
    <style:style style:name="T162_4" style:family="text"/>
    <style:style style:name="T162_5" style:family="text">
      <style:text-properties fo:letter-spacing="0.071cm"/>
    </style:style>
    <style:style style:name="T162_6" style:family="text"/>
    <style:style style:name="T162_7" style:family="text">
      <style:text-properties fo:letter-spacing="-0.016cm"/>
    </style:style>
    <style:style style:name="T162_8" style:family="text"/>
    <style:style style:name="T162_9" style:family="text">
      <style:text-properties fo:letter-spacing="-0.018cm"/>
    </style:style>
    <style:style style:name="T162_10" style:family="text"/>
    <style:style style:name="T162_11" style:family="text">
      <style:text-properties fo:letter-spacing="-0.016cm"/>
    </style:style>
    <style:style style:name="T162_12" style:family="text"/>
    <style:style style:name="T162_13" style:family="text">
      <style:text-properties fo:letter-spacing="-0.018cm"/>
    </style:style>
    <style:style style:name="T162_14" style:family="text"/>
    <style:style style:name="T162_15" style:family="text">
      <style:text-properties fo:letter-spacing="-0.014cm"/>
    </style:style>
    <style:style style:name="T162_16" style:family="text"/>
    <style:style style:name="T162_17" style:family="text">
      <style:text-properties fo:letter-spacing="-0.018cm"/>
    </style:style>
    <style:style style:name="T162_18" style:family="text"/>
    <style:style style:name="T162_19" style:family="text">
      <style:text-properties fo:letter-spacing="-0.018cm"/>
    </style:style>
    <style:style style:name="T162_20" style:family="text"/>
    <style:style style:name="T162_21" style:family="text">
      <style:text-properties fo:letter-spacing="-0.016cm"/>
    </style:style>
    <style:style style:name="T162_22" style:family="text"/>
    <style:style style:name="T162_23" style:family="text">
      <style:text-properties fo:letter-spacing="-0.018cm"/>
    </style:style>
    <style:style style:name="T162_24" style:family="text"/>
    <style:style style:name="T162_25" style:family="text">
      <style:text-properties fo:letter-spacing="-0.016cm"/>
    </style:style>
    <style:style style:name="T162_26" style:family="text"/>
    <style:style style:name="T162_27" style:family="text">
      <style:text-properties fo:letter-spacing="-0.019cm"/>
    </style:style>
    <style:style style:name="T162_28" style:family="text"/>
    <style:style style:name="T162_29" style:family="text">
      <style:text-properties fo:letter-spacing="-0.018cm"/>
    </style:style>
    <style:style style:name="T162_30" style:family="text"/>
    <style:style style:name="T162_31" style:family="text">
      <style:text-properties fo:letter-spacing="-0.018cm"/>
    </style:style>
    <style:style style:name="T162_32" style:family="text"/>
    <style:style style:name="P163" style:family="paragraph" style:parent-style-name="Heading_20_2">
      <style:paragraph-properties fo:text-align="left" fo:margin-top="0.002cm">
        <style:tab-stops>
          <style:tab-stop style:type="left" style:leader-style="none" style:position="0cm"/>
        </style:tab-stops>
      </style:paragraph-properties>
      <style:text-properties style:font-name="Times New Roman"/>
    </style:style>
    <style:style style:name="T163_1" style:family="text">
      <style:text-properties fo:color="#006fc0" style:font-name="Times New Roman"/>
    </style:style>
    <style:style style:name="T163_2" style:family="text">
      <style:text-properties fo:letter-spacing="-0.012cm" fo:color="#006fc0" style:font-name="Times New Roman"/>
    </style:style>
    <style:style style:name="T163_3" style:family="text">
      <style:text-properties fo:letter-spacing="-0.004cm" fo:color="#006fc0" style:font-name="Times New Roman"/>
    </style:style>
    <style:style style:name="P164" style:family="paragraph" style:parent-style-name="Body_20_Text">
      <style:paragraph-properties fo:margin-top="0.076cm"/>
      <style:text-properties style:font-name="Times New Roman" fo:font-weight="bold" style:font-weight-asian="bold"/>
    </style:style>
    <style:style style:name="P165" style:family="paragraph" style:parent-style-name="Body_20_Text">
      <style:paragraph-properties fo:text-align="justify" fo:margin-left="0.635cm" fo:margin-right="1.275cm"/>
    </style:style>
    <style:style style:name="T165_1" style:family="text"/>
    <style:style style:name="T165_2" style:family="text">
      <style:text-properties fo:letter-spacing="-0.025cm"/>
    </style:style>
    <style:style style:name="T165_3" style:family="text"/>
    <style:style style:name="T165_4" style:family="text">
      <style:text-properties fo:letter-spacing="-0.025cm"/>
    </style:style>
    <style:style style:name="T165_5" style:family="text"/>
    <style:style style:name="T165_6" style:family="text">
      <style:text-properties fo:letter-spacing="-0.025cm"/>
    </style:style>
    <style:style style:name="T165_7" style:family="text"/>
    <style:style style:name="T165_8" style:family="text">
      <style:text-properties fo:letter-spacing="-0.025cm"/>
    </style:style>
    <style:style style:name="T165_9" style:family="text"/>
    <style:style style:name="T165_10" style:family="text">
      <style:text-properties fo:letter-spacing="-0.025cm"/>
    </style:style>
    <style:style style:name="T165_11" style:family="text"/>
    <style:style style:name="T165_12" style:family="text">
      <style:text-properties fo:letter-spacing="-0.025cm"/>
    </style:style>
    <style:style style:name="T165_13" style:family="text"/>
    <style:style style:name="T165_14" style:family="text">
      <style:text-properties fo:letter-spacing="-0.021cm"/>
    </style:style>
    <style:style style:name="T165_15" style:family="text"/>
    <style:style style:name="T165_16" style:family="text">
      <style:text-properties fo:letter-spacing="-0.023cm"/>
    </style:style>
    <style:style style:name="T165_17" style:family="text"/>
    <style:style style:name="T165_18" style:family="text">
      <style:text-properties fo:letter-spacing="-0.023cm"/>
    </style:style>
    <style:style style:name="T165_19" style:family="text"/>
    <style:style style:name="T165_20" style:family="text">
      <style:text-properties fo:letter-spacing="-0.025cm"/>
    </style:style>
    <style:style style:name="T165_21" style:family="text"/>
    <style:style style:name="T165_22" style:family="text">
      <style:text-properties fo:letter-spacing="-0.023cm"/>
    </style:style>
    <style:style style:name="T165_23" style:family="text"/>
    <style:style style:name="T165_24" style:family="text">
      <style:text-properties fo:letter-spacing="-0.025cm"/>
    </style:style>
    <style:style style:name="T165_25" style:family="text"/>
    <style:style style:name="T165_26" style:family="text">
      <style:text-properties fo:letter-spacing="-0.025cm"/>
    </style:style>
    <style:style style:name="T165_27" style:family="text"/>
    <style:style style:name="T165_28" style:family="text">
      <style:text-properties fo:letter-spacing="-0.025cm"/>
    </style:style>
    <style:style style:name="T165_29" style:family="text"/>
    <style:style style:name="T165_30" style:family="text">
      <style:text-properties fo:letter-spacing="-0.025cm"/>
    </style:style>
    <style:style style:name="T165_31" style:family="text"/>
    <style:style style:name="T165_32" style:family="text">
      <style:text-properties fo:letter-spacing="-0.025cm"/>
    </style:style>
    <style:style style:name="T165_33" style:family="text"/>
    <style:style style:name="T165_34" style:family="text">
      <style:text-properties fo:letter-spacing="-0.025cm"/>
    </style:style>
    <style:style style:name="T165_35" style:family="text"/>
    <style:style style:name="T165_36" style:family="text">
      <style:text-properties fo:letter-spacing="-0.025cm"/>
    </style:style>
    <style:style style:name="T165_37" style:family="text"/>
    <style:style style:name="T165_38" style:family="text">
      <style:text-properties fo:letter-spacing="-0.025cm"/>
    </style:style>
    <style:style style:name="T165_39" style:family="text"/>
    <style:style style:name="T165_40" style:family="text">
      <style:text-properties fo:letter-spacing="-0.025cm"/>
    </style:style>
    <style:style style:name="T165_41" style:family="text"/>
    <style:style style:name="T165_42" style:family="text">
      <style:text-properties fo:letter-spacing="-0.025cm"/>
    </style:style>
    <style:style style:name="T165_43" style:family="text"/>
    <style:style style:name="T165_44" style:family="text">
      <style:text-properties fo:letter-spacing="-0.025cm"/>
    </style:style>
    <style:style style:name="T165_45" style:family="text"/>
    <style:style style:name="T165_46" style:family="text">
      <style:text-properties fo:letter-spacing="-0.025cm"/>
    </style:style>
    <style:style style:name="T165_47" style:family="text"/>
    <style:style style:name="T165_48" style:family="text">
      <style:text-properties fo:letter-spacing="-0.023cm"/>
    </style:style>
    <style:style style:name="T165_49" style:family="text"/>
    <style:style style:name="T165_50" style:family="text">
      <style:text-properties fo:letter-spacing="-0.025cm"/>
    </style:style>
    <style:style style:name="T165_51" style:family="text"/>
    <style:style style:name="T165_52" style:family="text">
      <style:text-properties fo:letter-spacing="-0.025cm"/>
    </style:style>
    <style:style style:name="T165_53" style:family="text"/>
    <style:style style:name="T165_54" style:family="text">
      <style:text-properties fo:letter-spacing="-0.018cm"/>
    </style:style>
    <style:style style:name="T165_55" style:family="text"/>
    <style:style style:name="T165_56" style:family="text">
      <style:text-properties fo:letter-spacing="-0.018cm"/>
    </style:style>
    <style:style style:name="T165_57" style:family="text"/>
    <style:style style:name="T165_58" style:family="text">
      <style:text-properties fo:letter-spacing="-0.018cm"/>
    </style:style>
    <style:style style:name="T165_59" style:family="text"/>
    <style:style style:name="T165_60" style:family="text">
      <style:text-properties fo:letter-spacing="-0.014cm"/>
    </style:style>
    <style:style style:name="T165_61" style:family="text"/>
    <style:style style:name="T165_62" style:family="text">
      <style:text-properties fo:letter-spacing="-0.018cm"/>
    </style:style>
    <style:style style:name="T165_63" style:family="text"/>
    <style:style style:name="T165_64" style:family="text">
      <style:text-properties fo:letter-spacing="-0.018cm"/>
    </style:style>
    <style:style style:name="T165_65" style:family="text"/>
    <style:style style:name="T165_66" style:family="text">
      <style:text-properties fo:letter-spacing="-0.021cm"/>
    </style:style>
    <style:style style:name="T165_67" style:family="text"/>
    <style:style style:name="T165_68" style:family="text">
      <style:text-properties fo:letter-spacing="-0.018cm"/>
    </style:style>
    <style:style style:name="T165_69" style:family="text"/>
    <style:style style:name="T165_70" style:family="text">
      <style:text-properties fo:letter-spacing="-0.019cm"/>
    </style:style>
    <style:style style:name="T165_71" style:family="text"/>
    <style:style style:name="T165_72" style:family="text">
      <style:text-properties fo:letter-spacing="-0.019cm"/>
    </style:style>
    <style:style style:name="T165_73" style:family="text"/>
    <style:style style:name="T165_74" style:family="text">
      <style:text-properties fo:letter-spacing="-0.019cm"/>
    </style:style>
    <style:style style:name="T165_75" style:family="text"/>
    <style:style style:name="T165_76" style:family="text">
      <style:text-properties fo:letter-spacing="-0.019cm"/>
    </style:style>
    <style:style style:name="T165_77" style:family="text"/>
    <style:style style:name="T165_78" style:family="text">
      <style:text-properties fo:letter-spacing="-0.021cm"/>
    </style:style>
    <style:style style:name="T165_79" style:family="text"/>
    <style:style style:name="T165_80" style:family="text">
      <style:text-properties fo:letter-spacing="-0.021cm"/>
    </style:style>
    <style:style style:name="T165_81" style:family="text"/>
    <style:style style:name="P166" style:family="paragraph" style:parent-style-name="Body_20_Text">
      <style:paragraph-properties fo:line-height="0.404cm" fo:margin-left="0.635cm"/>
    </style:style>
    <style:style style:name="T166_1" style:family="text"/>
    <style:style style:name="T166_2" style:family="text">
      <style:text-properties fo:letter-spacing="-0.012cm"/>
    </style:style>
    <style:style style:name="T166_3" style:family="text"/>
    <style:style style:name="T166_4" style:family="text">
      <style:text-properties fo:letter-spacing="-0.011cm"/>
    </style:style>
    <style:style style:name="T166_5" style:family="text"/>
    <style:style style:name="T166_6" style:family="text">
      <style:text-properties fo:letter-spacing="-0.007cm"/>
    </style:style>
    <style:style style:name="T166_7" style:family="text"/>
    <style:style style:name="T166_8" style:family="text">
      <style:text-properties fo:letter-spacing="-0.012cm"/>
    </style:style>
    <style:style style:name="T166_9" style:family="text"/>
    <style:style style:name="T166_10" style:family="text">
      <style:text-properties fo:letter-spacing="-0.007cm"/>
    </style:style>
    <style:style style:name="T166_11" style:family="text"/>
    <style:style style:name="T166_12" style:family="text">
      <style:text-properties fo:letter-spacing="-0.012cm"/>
    </style:style>
    <style:style style:name="T166_13" style:family="text"/>
    <style:style style:name="T166_14" style:family="text">
      <style:text-properties fo:letter-spacing="-0.012cm"/>
    </style:style>
    <style:style style:name="T166_15" style:family="text"/>
    <style:style style:name="T166_16" style:family="text">
      <style:text-properties fo:letter-spacing="-0.009cm"/>
    </style:style>
    <style:style style:name="T166_17" style:family="text"/>
    <style:style style:name="T166_18" style:family="text">
      <style:text-properties fo:letter-spacing="-0.012cm"/>
    </style:style>
    <style:style style:name="T166_19" style:family="text">
      <style:text-properties fo:letter-spacing="-0.004cm"/>
    </style:style>
    <style:style style:name="P167" style:family="paragraph" style:parent-style-name="Heading_20_2"/>
    <style:style style:name="T167_1" style:family="text"/>
    <style:style style:name="T167_2" style:family="text">
      <style:text-properties fo:letter-spacing="-0.011cm"/>
    </style:style>
    <style:style style:name="T167_3" style:family="text">
      <style:text-properties fo:letter-spacing="-0.004cm"/>
    </style:style>
    <style:style style:name="P168" style:family="paragraph" style:parent-style-name="Body_20_Text">
      <style:paragraph-properties fo:text-align="justify" fo:margin-top="0.002cm" fo:margin-left="0.635cm" fo:margin-right="1.274cm"/>
    </style:style>
    <style:style style:name="T168_1" style:family="text"/>
    <style:style style:name="T168_2" style:family="text">
      <style:text-properties fo:letter-spacing="-0.004cm"/>
    </style:style>
    <style:style style:name="T168_3" style:family="text"/>
    <style:style style:name="T168_4" style:family="text">
      <style:text-properties fo:letter-spacing="-0.002cm"/>
    </style:style>
    <style:style style:name="T168_5" style:family="text"/>
    <style:style style:name="T168_6" style:family="text">
      <style:text-properties fo:letter-spacing="-0.002cm"/>
    </style:style>
    <style:style style:name="T168_7" style:family="text"/>
    <style:style style:name="T168_8" style:family="text">
      <style:text-properties fo:letter-spacing="-0.002cm"/>
    </style:style>
    <style:style style:name="T168_9" style:family="text"/>
    <style:style style:name="T168_10" style:family="text">
      <style:text-properties fo:letter-spacing="-0.004cm"/>
    </style:style>
    <style:style style:name="T168_11" style:family="text"/>
    <style:style style:name="T168_12" style:family="text">
      <style:text-properties fo:letter-spacing="-0.002cm"/>
    </style:style>
    <style:style style:name="T168_13" style:family="text"/>
    <style:style style:name="T168_14" style:family="text">
      <style:text-properties fo:letter-spacing="-0.004cm"/>
    </style:style>
    <style:style style:name="T168_15" style:family="text"/>
    <style:style style:name="P169" style:family="paragraph" style:parent-style-name="Body_20_Text">
      <style:paragraph-properties fo:text-align="justify" fo:margin-left="0.635cm" fo:margin-right="1.263cm"/>
    </style:style>
    <style:style style:name="T169_1" style:family="text">
      <style:text-properties style:text-underline-style="solid" style:text-underline-color="font-color"/>
    </style:style>
    <style:style style:name="T169_2" style:family="text">
      <style:text-properties fo:letter-spacing="-0.004cm" style:text-underline-style="solid" style:text-underline-color="font-color"/>
    </style:style>
    <style:style style:name="T169_3" style:family="text">
      <style:text-properties style:text-underline-style="solid" style:text-underline-color="font-color"/>
    </style:style>
    <style:style style:name="T169_4" style:family="text">
      <style:text-properties fo:letter-spacing="-0.004cm" style:text-underline-style="solid" style:text-underline-color="font-color"/>
    </style:style>
    <style:style style:name="T169_5" style:family="text">
      <style:text-properties style:text-underline-style="solid" style:text-underline-color="font-color"/>
    </style:style>
    <style:style style:name="T169_6" style:family="text"/>
    <style:style style:name="T169_7" style:family="text">
      <style:text-properties fo:letter-spacing="-0.002cm"/>
    </style:style>
    <style:style style:name="T169_8" style:family="text"/>
    <style:style style:name="T169_9" style:family="text">
      <style:text-properties fo:letter-spacing="-0.004cm"/>
    </style:style>
    <style:style style:name="T169_10" style:family="text"/>
    <style:style style:name="T169_11" style:family="text">
      <style:text-properties fo:letter-spacing="-0.002cm"/>
    </style:style>
    <style:style style:name="T169_12" style:family="text"/>
    <style:style style:name="T169_13" style:family="text">
      <style:text-properties fo:letter-spacing="-0.004cm"/>
    </style:style>
    <style:style style:name="T169_14" style:family="text"/>
    <style:style style:name="T169_15" style:family="text">
      <style:text-properties fo:letter-spacing="-0.002cm"/>
    </style:style>
    <style:style style:name="T169_16" style:family="text"/>
    <style:style style:name="T169_17" style:family="text">
      <style:text-properties fo:letter-spacing="-0.004cm"/>
    </style:style>
    <style:style style:name="T169_18" style:family="text"/>
    <style:style style:name="T169_19" style:family="text">
      <style:text-properties fo:letter-spacing="-0.002cm"/>
    </style:style>
    <style:style style:name="T169_20" style:family="text"/>
    <style:style style:name="T169_21" style:family="text">
      <style:text-properties fo:letter-spacing="-0.002cm"/>
    </style:style>
    <style:style style:name="T169_22" style:family="text"/>
    <style:style style:name="T169_23" style:family="text">
      <style:text-properties fo:letter-spacing="-0.002cm"/>
    </style:style>
    <style:style style:name="T169_24" style:family="text"/>
    <style:style style:name="T169_25" style:family="text">
      <style:text-properties fo:letter-spacing="-0.002cm"/>
    </style:style>
    <style:style style:name="T169_26" style:family="text"/>
    <style:style style:name="T169_27" style:family="text">
      <style:text-properties fo:letter-spacing="-0.002cm"/>
    </style:style>
    <style:style style:name="T169_28" style:family="text"/>
    <style:style style:name="T169_29" style:family="text">
      <style:text-properties fo:letter-spacing="-0.002cm"/>
    </style:style>
    <style:style style:name="T169_30" style:family="text"/>
    <style:style style:name="T169_31" style:family="text">
      <style:text-properties fo:letter-spacing="-0.002cm"/>
    </style:style>
    <style:style style:name="T169_32" style:family="text"/>
    <style:style style:name="T169_33" style:family="text">
      <style:text-properties fo:letter-spacing="-0.002cm"/>
    </style:style>
    <style:style style:name="T169_34" style:family="text"/>
    <style:style style:name="T169_35" style:family="text">
      <style:text-properties fo:letter-spacing="-0.002cm"/>
    </style:style>
    <style:style style:name="T169_36" style:family="text"/>
    <style:style style:name="T169_37" style:family="text">
      <style:text-properties fo:letter-spacing="-0.014cm"/>
    </style:style>
    <style:style style:name="T169_38" style:family="text"/>
    <style:style style:name="T169_39" style:family="text">
      <style:text-properties fo:letter-spacing="-0.014cm"/>
    </style:style>
    <style:style style:name="T169_40" style:family="text"/>
    <style:style style:name="T169_41" style:family="text">
      <style:text-properties fo:letter-spacing="-0.014cm"/>
    </style:style>
    <style:style style:name="T169_42" style:family="text"/>
    <style:style style:name="T169_43" style:family="text">
      <style:text-properties fo:letter-spacing="-0.014cm"/>
    </style:style>
    <style:style style:name="T169_44" style:family="text"/>
    <style:style style:name="T169_45" style:family="text">
      <style:text-properties fo:letter-spacing="-0.014cm"/>
    </style:style>
    <style:style style:name="T169_46" style:family="text"/>
    <style:style style:name="T169_47" style:family="text">
      <style:text-properties fo:letter-spacing="-0.014cm"/>
    </style:style>
    <style:style style:name="T169_48" style:family="text"/>
    <style:style style:name="T169_49" style:family="text">
      <style:text-properties fo:letter-spacing="-0.012cm"/>
    </style:style>
    <style:style style:name="T169_50" style:family="text"/>
    <style:style style:name="T169_51" style:family="text">
      <style:text-properties fo:letter-spacing="-0.012cm"/>
    </style:style>
    <style:style style:name="T169_52" style:family="text"/>
    <style:style style:name="T169_53" style:family="text">
      <style:text-properties fo:letter-spacing="-0.014cm"/>
    </style:style>
    <style:style style:name="T169_54" style:family="text"/>
    <style:style style:name="T169_55" style:family="text">
      <style:text-properties fo:letter-spacing="-0.014cm"/>
    </style:style>
    <style:style style:name="T169_56" style:family="text"/>
    <style:style style:name="T169_57" style:family="text">
      <style:text-properties fo:letter-spacing="-0.014cm"/>
    </style:style>
    <style:style style:name="T169_58" style:family="text"/>
    <style:style style:name="T169_59" style:family="text">
      <style:text-properties fo:letter-spacing="-0.016cm"/>
    </style:style>
    <style:style style:name="T169_60" style:family="text"/>
    <style:style style:name="T169_61" style:family="text">
      <style:text-properties fo:letter-spacing="-0.014cm"/>
    </style:style>
    <style:style style:name="T169_62" style:family="text"/>
    <style:style style:name="T169_63" style:family="text">
      <style:text-properties fo:letter-spacing="-0.014cm"/>
    </style:style>
    <style:style style:name="T169_64" style:family="text"/>
    <style:style style:name="T169_65" style:family="text">
      <style:text-properties fo:letter-spacing="-0.014cm"/>
    </style:style>
    <style:style style:name="T169_66" style:family="text"/>
    <style:style style:name="T169_67" style:family="text">
      <style:text-properties fo:letter-spacing="-0.014cm"/>
    </style:style>
    <style:style style:name="T169_68" style:family="text"/>
    <style:style style:name="T169_69" style:family="text">
      <style:text-properties fo:letter-spacing="-0.014cm"/>
    </style:style>
    <style:style style:name="T169_70" style:family="text"/>
    <style:style style:name="T169_71" style:family="text">
      <style:text-properties fo:letter-spacing="-0.014cm"/>
    </style:style>
    <style:style style:name="T169_72" style:family="text"/>
    <style:style style:name="T169_73" style:family="text">
      <style:text-properties fo:letter-spacing="-0.012cm"/>
    </style:style>
    <style:style style:name="T169_74" style:family="text"/>
    <style:style style:name="P170" style:family="paragraph" style:parent-style-name="Body_20_Text">
      <style:paragraph-properties fo:text-align="justify" fo:margin-top="0.002cm" fo:margin-left="0.635cm" fo:margin-right="1.266cm"/>
    </style:style>
    <style:style style:name="T170_1" style:family="text"/>
    <style:style style:name="T170_2" style:family="text"/>
    <style:style style:name="T170_3" style:family="text">
      <style:text-properties fo:letter-spacing="-0.012cm"/>
    </style:style>
    <style:style style:name="T170_4" style:family="text"/>
    <style:style style:name="T170_5" style:family="text">
      <style:text-properties fo:letter-spacing="-0.012cm"/>
    </style:style>
    <style:style style:name="T170_6" style:family="text"/>
    <style:style style:name="T170_7" style:family="text">
      <style:text-properties fo:letter-spacing="-0.012cm"/>
    </style:style>
    <style:style style:name="T170_8" style:family="text"/>
    <style:style style:name="T170_9" style:family="text">
      <style:text-properties fo:letter-spacing="-0.011cm"/>
    </style:style>
    <style:style style:name="T170_10" style:family="text"/>
    <style:style style:name="T170_11" style:family="text">
      <style:text-properties fo:letter-spacing="-0.012cm"/>
    </style:style>
    <style:style style:name="T170_12" style:family="text"/>
    <style:style style:name="T170_13" style:family="text">
      <style:text-properties fo:letter-spacing="-0.012cm"/>
    </style:style>
    <style:style style:name="T170_14" style:family="text"/>
    <style:style style:name="T170_15" style:family="text">
      <style:text-properties fo:letter-spacing="-0.007cm"/>
    </style:style>
    <style:style style:name="T170_16" style:family="text"/>
    <style:style style:name="T170_17" style:family="text">
      <style:text-properties fo:letter-spacing="-0.009cm"/>
    </style:style>
    <style:style style:name="T170_18" style:family="text"/>
    <style:style style:name="T170_19" style:family="text">
      <style:text-properties fo:letter-spacing="-0.011cm"/>
    </style:style>
    <style:style style:name="T170_20" style:family="text"/>
    <style:style style:name="T170_21" style:family="text">
      <style:text-properties fo:letter-spacing="-0.011cm"/>
    </style:style>
    <style:style style:name="T170_22" style:family="text"/>
    <style:style style:name="T170_23" style:family="text">
      <style:text-properties fo:letter-spacing="-0.009cm"/>
    </style:style>
    <style:style style:name="T170_24" style:family="text"/>
    <style:style style:name="T170_25" style:family="text">
      <style:text-properties fo:letter-spacing="-0.009cm"/>
    </style:style>
    <style:style style:name="T170_26" style:family="text"/>
    <style:style style:name="T170_27" style:family="text">
      <style:text-properties fo:letter-spacing="-0.012cm"/>
    </style:style>
    <style:style style:name="T170_28" style:family="text"/>
    <style:style style:name="T170_29" style:family="text">
      <style:text-properties fo:letter-spacing="-0.009cm"/>
    </style:style>
    <style:style style:name="T170_30" style:family="text"/>
    <style:style style:name="T170_31" style:family="text">
      <style:text-properties fo:letter-spacing="-0.007cm"/>
    </style:style>
    <style:style style:name="T170_32" style:family="text"/>
    <style:style style:name="P171" style:family="paragraph" style:parent-style-name="Normal">
      <style:paragraph-properties fo:margin-left="0.635cm"/>
    </style:style>
    <style:style style:name="T171_1" style:family="text">
      <style:text-properties fo:font-style="italic" style:font-style-asian="italic" style:font-name="Arial" fo:font-size="10pt" style:font-size-asian="10pt"/>
    </style:style>
    <style:style style:name="T171_2" style:family="text">
      <style:text-properties fo:letter-spacing="-0.011cm" fo:font-style="italic" style:font-style-asian="italic" style:font-name="Arial" fo:font-size="10pt" style:font-size-asian="10pt"/>
    </style:style>
    <style:style style:name="T171_3" style:family="text">
      <style:text-properties fo:font-style="italic" style:font-style-asian="italic" style:font-name="Arial" fo:font-size="10pt" style:font-size-asian="10pt"/>
    </style:style>
    <style:style style:name="T171_4" style:family="text">
      <style:text-properties fo:letter-spacing="-0.011cm" fo:font-style="italic" style:font-style-asian="italic" style:font-name="Arial" fo:font-size="10pt" style:font-size-asian="10pt"/>
    </style:style>
    <style:style style:name="T171_5" style:family="text">
      <style:text-properties fo:font-style="italic" style:font-style-asian="italic" style:font-name="Arial" fo:font-size="10pt" style:font-size-asian="10pt"/>
    </style:style>
    <style:style style:name="T171_6" style:family="text">
      <style:text-properties fo:letter-spacing="-0.014cm" fo:font-style="italic" style:font-style-asian="italic" style:font-name="Arial" fo:font-size="10pt" style:font-size-asian="10pt"/>
    </style:style>
    <style:style style:name="T171_7" style:family="text">
      <style:text-properties fo:font-style="italic" style:font-style-asian="italic" style:font-name="Arial" fo:font-size="10pt" style:font-size-asian="10pt"/>
    </style:style>
    <style:style style:name="T171_8" style:family="text">
      <style:text-properties fo:letter-spacing="-0.014cm" fo:font-style="italic" style:font-style-asian="italic" style:font-name="Arial" fo:font-size="10pt" style:font-size-asian="10pt"/>
    </style:style>
    <style:style style:name="T171_9" style:family="text">
      <style:text-properties fo:font-style="italic" style:font-style-asian="italic" style:font-name="Arial" fo:font-size="10pt" style:font-size-asian="10pt"/>
    </style:style>
    <style:style style:name="T171_10" style:family="text">
      <style:text-properties fo:letter-spacing="-0.009cm" fo:font-style="italic" style:font-style-asian="italic" style:font-name="Arial" fo:font-size="10pt" style:font-size-asian="10pt"/>
    </style:style>
    <style:style style:name="T171_11" style:family="text">
      <style:text-properties fo:font-style="italic" style:font-style-asian="italic" style:font-name="Arial" fo:font-size="10pt" style:font-size-asian="10pt"/>
    </style:style>
    <style:style style:name="T171_12" style:family="text">
      <style:text-properties fo:letter-spacing="-0.012cm" fo:font-style="italic" style:font-style-asian="italic" style:font-name="Arial" fo:font-size="10pt" style:font-size-asian="10pt"/>
    </style:style>
    <style:style style:name="T171_13" style:family="text">
      <style:text-properties fo:font-style="italic" style:font-style-asian="italic" style:font-name="Arial" fo:font-size="10pt" style:font-size-asian="10pt"/>
    </style:style>
    <style:style style:name="T171_14" style:family="text">
      <style:text-properties fo:letter-spacing="-0.007cm" fo:font-style="italic" style:font-style-asian="italic" style:font-name="Arial" fo:font-size="10pt" style:font-size-asian="10pt"/>
    </style:style>
    <style:style style:name="Table2" style:family="table">
      <style:table-properties table:align="left" style:width="16.586cm" fo:margin-left="0.653cm"/>
    </style:style>
    <style:style style:name="Column8" style:family="table-column">
      <style:table-column-properties style:column-width="2.794cm" style:use-optimal-column-width="false"/>
    </style:style>
    <style:style style:name="Column9" style:family="table-column">
      <style:table-column-properties style:column-width="2.79cm" style:use-optimal-column-width="false"/>
    </style:style>
    <style:style style:name="Column10" style:family="table-column">
      <style:table-column-properties style:column-width="2.93cm" style:use-optimal-column-width="false"/>
    </style:style>
    <style:style style:name="Column11" style:family="table-column">
      <style:table-column-properties style:column-width="8.072cm" style:use-optimal-column-width="false"/>
    </style:style>
    <style:style style:name="Row12" style:family="table-row">
      <style:table-row-properties style:min-row-height="0.536cm" style:use-optimal-row-height="false"/>
    </style:style>
    <style:style style:name="Cell38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172" style:family="paragraph" style:parent-style-name="Table_20_Paragraph">
      <style:paragraph-properties fo:line-height="0.404cm" fo:margin-left="0.944cm"/>
    </style:style>
    <style:style style:name="T17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172_2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172_3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9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173" style:family="paragraph" style:parent-style-name="Table_20_Paragraph">
      <style:paragraph-properties fo:text-align="center" fo:line-height="0.404cm" fo:margin-left="0.019cm" fo:margin-right="0.005cm"/>
    </style:style>
    <style:style style:name="T173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40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174" style:family="paragraph" style:parent-style-name="Table_20_Paragraph">
      <style:paragraph-properties fo:text-align="center" fo:line-height="0.404cm" fo:margin-left="0.009cm" fo:margin-right="0.004cm"/>
    </style:style>
    <style:style style:name="T174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41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175" style:family="paragraph" style:parent-style-name="Table_20_Paragraph">
      <style:paragraph-properties fo:text-align="center" fo:line-height="0.372cm" fo:margin-top="0.131cm" fo:margin-right="0.002cm"/>
    </style:style>
    <style:style style:name="T175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175_2" style:family="text">
      <style:text-properties fo:letter-spacing="-0.01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175_3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13" style:family="table-row">
      <style:table-row-properties style:min-row-height="0.536cm" style:use-optimal-row-height="false"/>
    </style:style>
    <style:style style:name="Cell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6" style:family="paragraph" style:parent-style-name="Table_20_Paragraph">
      <style:paragraph-properties fo:text-align="center" fo:line-height="0.404cm" fo:margin-left="0.016cm"/>
    </style:style>
    <style:style style:name="T176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7" style:family="paragraph" style:parent-style-name="Table_20_Paragraph">
      <style:paragraph-properties fo:text-align="center" fo:margin-top="0.062cm" fo:margin-left="0.019cm" fo:margin-right="0.009cm"/>
    </style:style>
    <style:style style:name="T17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7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7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8" style:family="paragraph" style:parent-style-name="Table_20_Paragraph">
      <style:paragraph-properties fo:text-align="center" fo:margin-top="0.062cm" fo:margin-left="0.009cm" fo:margin-right="0.005cm"/>
    </style:style>
    <style:style style:name="T17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8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8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9" style:family="paragraph" style:parent-style-name="Table_20_Paragraph">
      <style:paragraph-properties fo:text-align="center" fo:margin-top="0.062cm" fo:margin-right="0.002cm"/>
    </style:style>
    <style:style style:name="T17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9_2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9_4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79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180" style:family="paragraph" style:parent-style-name="Body_20_Text">
      <style:paragraph-properties fo:margin-top="0.196cm"/>
      <style:text-properties fo:font-style="italic" style:font-style-asian="italic" style:font-name="Arial"/>
    </style:style>
    <style:style style:name="FR6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181" style:family="paragraph" style:parent-style-name="Normal">
      <style:paragraph-properties fo:text-align="justify" fo:line-height="0.369cm" fo:margin-top="0.139cm" fo:margin-left="0.635cm"/>
    </style:style>
    <style:style style:name="T181_1" style:family="text">
      <style:text-properties style:text-position="50% 100%" fo:font-size="6pt" style:font-size-asian="6pt"/>
    </style:style>
    <style:style style:name="T181_2" style:family="text">
      <style:text-properties fo:letter-spacing="0.025cm" style:text-position="50% 100%" fo:font-size="6pt" style:font-size-asian="6pt"/>
    </style:style>
    <style:style style:name="T181_3" style:family="text">
      <style:text-properties fo:font-size="9pt" style:font-size-asian="9pt"/>
    </style:style>
    <style:style style:name="T181_4" style:family="text">
      <style:text-properties fo:letter-spacing="-0.002cm" fo:font-size="9pt" style:font-size-asian="9pt"/>
    </style:style>
    <style:style style:name="T181_5" style:family="text">
      <style:text-properties fo:font-size="9pt" style:font-size-asian="9pt"/>
    </style:style>
    <style:style style:name="T181_6" style:family="text">
      <style:text-properties fo:letter-spacing="-0.007cm" fo:font-size="9pt" style:font-size-asian="9pt"/>
    </style:style>
    <style:style style:name="T181_7" style:family="text">
      <style:text-properties fo:font-size="9pt" style:font-size-asian="9pt"/>
    </style:style>
    <style:style style:name="T181_8" style:family="text">
      <style:text-properties fo:letter-spacing="-0.004cm" fo:font-size="9pt" style:font-size-asian="9pt"/>
    </style:style>
    <style:style style:name="T181_9" style:family="text">
      <style:text-properties fo:font-size="9pt" style:font-size-asian="9pt"/>
    </style:style>
    <style:style style:name="T181_10" style:family="text">
      <style:text-properties fo:letter-spacing="-0.004cm" fo:font-size="9pt" style:font-size-asian="9pt"/>
    </style:style>
    <style:style style:name="T181_11" style:family="text">
      <style:text-properties fo:font-size="9pt" style:font-size-asian="9pt"/>
    </style:style>
    <style:style style:name="T181_12" style:family="text">
      <style:text-properties fo:letter-spacing="-0.005cm" fo:font-size="9pt" style:font-size-asian="9pt"/>
    </style:style>
    <style:style style:name="T181_13" style:family="text">
      <style:text-properties fo:font-size="9pt" style:font-size-asian="9pt"/>
    </style:style>
    <style:style style:name="T181_14" style:family="text">
      <style:text-properties fo:letter-spacing="-0.004cm" fo:font-size="9pt" style:font-size-asian="9pt"/>
    </style:style>
    <style:style style:name="T181_15" style:family="text">
      <style:text-properties fo:font-size="9pt" style:font-size-asian="9pt"/>
    </style:style>
    <style:style style:name="T181_16" style:family="text">
      <style:text-properties style:text-position="50% 100%" fo:font-size="6pt" style:font-size-asian="6pt"/>
    </style:style>
    <style:style style:name="T181_17" style:family="text">
      <style:text-properties fo:letter-spacing="0.023cm" style:text-position="50% 100%" fo:font-size="6pt" style:font-size-asian="6pt"/>
    </style:style>
    <style:style style:name="T181_18" style:family="text">
      <style:text-properties fo:font-size="9pt" style:font-size-asian="9pt"/>
    </style:style>
    <style:style style:name="T181_19" style:family="text">
      <style:text-properties fo:letter-spacing="-0.004cm" fo:font-size="9pt" style:font-size-asian="9pt"/>
    </style:style>
    <style:style style:name="T181_20" style:family="text">
      <style:text-properties fo:letter-spacing="-0.007cm" fo:font-size="9pt" style:font-size-asian="9pt"/>
    </style:style>
    <style:style style:name="P182" style:family="paragraph" style:parent-style-name="Normal">
      <style:paragraph-properties fo:text-align="justify" fo:line-height="0.369cm" fo:margin-left="0.635cm"/>
    </style:style>
    <style:style style:name="T182_1" style:family="text">
      <style:text-properties style:text-position="50% 100%" fo:font-size="6pt" style:font-size-asian="6pt"/>
    </style:style>
    <style:style style:name="T182_2" style:family="text">
      <style:text-properties fo:letter-spacing="0.021cm" style:text-position="50% 100%" fo:font-size="6pt" style:font-size-asian="6pt"/>
    </style:style>
    <style:style style:name="T182_3" style:family="text">
      <style:text-properties fo:font-size="9pt" style:font-size-asian="9pt"/>
    </style:style>
    <style:style style:name="T182_4" style:family="text">
      <style:text-properties fo:letter-spacing="-0.009cm" fo:font-size="9pt" style:font-size-asian="9pt"/>
    </style:style>
    <style:style style:name="T182_5" style:family="text">
      <style:text-properties fo:font-size="9pt" style:font-size-asian="9pt"/>
    </style:style>
    <style:style style:name="T182_6" style:family="text">
      <style:text-properties fo:letter-spacing="-0.009cm" fo:font-size="9pt" style:font-size-asian="9pt"/>
    </style:style>
    <style:style style:name="T182_7" style:family="text">
      <style:text-properties fo:font-size="9pt" style:font-size-asian="9pt"/>
    </style:style>
    <style:style style:name="T182_8" style:family="text">
      <style:text-properties fo:letter-spacing="-0.011cm" fo:font-size="9pt" style:font-size-asian="9pt"/>
    </style:style>
    <style:style style:name="T182_9" style:family="text">
      <style:text-properties fo:font-size="9pt" style:font-size-asian="9pt"/>
    </style:style>
    <style:style style:name="T182_10" style:family="text">
      <style:text-properties fo:letter-spacing="-0.009cm" fo:font-size="9pt" style:font-size-asian="9pt"/>
    </style:style>
    <style:style style:name="T182_11" style:family="text">
      <style:text-properties fo:letter-spacing="-0.007cm" fo:font-size="9pt" style:font-size-asian="9pt"/>
    </style:style>
    <style:style style:name="S9" style:family="section" style:master-page-name="MasterPage8">
      <style:section-properties text:dont-balance-text-columns="false">
        <style:columns fo:column-count="0" fo:column-gap="1.27cm"/>
      </style:section-properties>
    </style:style>
    <style:style style:name="P183" style:family="paragraph" style:parent-style-name="Body_20_Text" style:master-page-name="MasterPage8">
      <style:paragraph-properties fo:margin-top="0.002cm"/>
      <style:text-properties fo:font-size="4.5pt" style:font-size-asian="4.5pt"/>
    </style:style>
    <style:style style:name="Table3" style:family="table">
      <style:table-properties table:align="left" style:width="16.586cm" fo:margin-left="0.653cm"/>
    </style:style>
    <style:style style:name="Column12" style:family="table-column">
      <style:table-column-properties style:column-width="2.794cm" style:use-optimal-column-width="false"/>
    </style:style>
    <style:style style:name="Column13" style:family="table-column">
      <style:table-column-properties style:column-width="2.79cm" style:use-optimal-column-width="false"/>
    </style:style>
    <style:style style:name="Column14" style:family="table-column">
      <style:table-column-properties style:column-width="2.93cm" style:use-optimal-column-width="false"/>
    </style:style>
    <style:style style:name="Column15" style:family="table-column">
      <style:table-column-properties style:column-width="8.072cm" style:use-optimal-column-width="false"/>
    </style:style>
    <style:style style:name="Row14" style:family="table-row">
      <style:table-row-properties style:min-row-height="0.55cm" style:use-optimal-row-height="false"/>
    </style:style>
    <style:style style:name="Cell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4" style:family="paragraph" style:parent-style-name="Table_20_Paragraph">
      <style:paragraph-properties fo:text-align="center" fo:margin-left="0.016cm"/>
    </style:style>
    <style:style style:name="T184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5" style:family="paragraph" style:parent-style-name="Table_20_Paragraph">
      <style:paragraph-properties fo:text-align="center" fo:margin-top="0.071cm" fo:margin-left="0.019cm" fo:margin-right="0.009cm"/>
    </style:style>
    <style:style style:name="T18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85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8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6" style:family="paragraph" style:parent-style-name="Table_20_Paragraph">
      <style:paragraph-properties fo:text-align="center" fo:margin-top="0.071cm" fo:margin-left="0.009cm" fo:margin-right="0.005cm"/>
    </style:style>
    <style:style style:name="T18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7" style:family="paragraph" style:parent-style-name="Table_20_Paragraph">
      <style:paragraph-properties fo:text-align="center" fo:margin-top="0.071cm" fo:margin-left="0.002cm" fo:margin-right="0.002cm"/>
    </style:style>
    <style:style style:name="T18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87_2" style:family="text">
      <style:text-properties fo:letter-spacing="0.07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87_3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5" style:family="table-row">
      <style:table-row-properties style:min-row-height="0.536cm" style:use-optimal-row-height="false"/>
    </style:style>
    <style:style style:name="Cell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8" style:family="paragraph" style:parent-style-name="Table_20_Paragraph">
      <style:paragraph-properties fo:text-align="center" fo:line-height="0.404cm" fo:margin-left="0.016cm"/>
    </style:style>
    <style:style style:name="T188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9" style:family="paragraph" style:parent-style-name="Table_20_Paragraph">
      <style:paragraph-properties fo:text-align="center" fo:margin-top="0.067cm" fo:margin-left="0.019cm" fo:margin-right="0.009cm"/>
    </style:style>
    <style:style style:name="T18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89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89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0" style:family="paragraph" style:parent-style-name="Table_20_Paragraph">
      <style:paragraph-properties fo:text-align="center" fo:margin-top="0.067cm" fo:margin-left="0.009cm" fo:margin-right="0.002cm"/>
    </style:style>
    <style:style style:name="T19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0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0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1" style:family="paragraph" style:parent-style-name="Table_20_Paragraph">
      <style:paragraph-properties fo:text-align="center" fo:margin-top="0.067cm" fo:margin-left="0.002cm" fo:margin-right="0.002cm"/>
    </style:style>
    <style:style style:name="T19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1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1_4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1_6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1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6" style:family="table-row">
      <style:table-row-properties style:min-row-height="0.811cm" style:use-optimal-row-height="false"/>
    </style:style>
    <style:style style:name="Cell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2" style:family="paragraph" style:parent-style-name="Table_20_Paragraph">
      <style:paragraph-properties fo:text-align="center" fo:line-height="0.404cm" fo:margin-left="0.016cm"/>
    </style:style>
    <style:style style:name="T192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3" style:family="paragraph" style:parent-style-name="Table_20_Paragraph">
      <style:paragraph-properties fo:text-align="center" fo:margin-top="0.201cm" fo:margin-left="0.019cm"/>
    </style:style>
    <style:style style:name="T19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4" style:family="paragraph" style:parent-style-name="Table_20_Paragraph">
      <style:paragraph-properties fo:text-indent="0.312cm" fo:line-height="0.406cm" fo:margin-left="0.49cm"/>
    </style:style>
    <style:style style:name="T19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5" style:family="paragraph" style:parent-style-name="Table_20_Paragraph">
      <style:paragraph-properties fo:text-align="center" fo:margin-top="0.201cm" fo:margin-right="0.002cm"/>
    </style:style>
    <style:style style:name="T19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5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5_4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5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5_6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5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7" style:family="table-row">
      <style:table-row-properties style:min-row-height="0.536cm" style:use-optimal-row-height="false"/>
    </style:style>
    <style:style style:name="Cell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6" style:family="paragraph" style:parent-style-name="Table_20_Paragraph">
      <style:paragraph-properties fo:text-align="center" fo:line-height="0.404cm" fo:margin-left="0.016cm"/>
    </style:style>
    <style:style style:name="T196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7" style:family="paragraph" style:parent-style-name="Table_20_Paragraph">
      <style:paragraph-properties fo:text-align="center" fo:margin-top="0.062cm" fo:margin-left="0.019cm" fo:margin-right="0.004cm"/>
    </style:style>
    <style:style style:name="T197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8" style:family="paragraph" style:parent-style-name="Table_20_Paragraph">
      <style:paragraph-properties fo:text-align="center" fo:margin-top="0.062cm" fo:margin-left="0.009cm" fo:margin-right="0.005cm"/>
    </style:style>
    <style:style style:name="T198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9" style:family="paragraph" style:parent-style-name="Table_20_Paragraph">
      <style:paragraph-properties fo:text-align="center" fo:margin-top="0.062cm" fo:margin-left="0.002cm" fo:margin-right="0.002cm"/>
    </style:style>
    <style:style style:name="T19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9_2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9_4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199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8" style:family="table-row">
      <style:table-row-properties style:min-row-height="0.533cm" style:use-optimal-row-height="false"/>
    </style:style>
    <style:style style:name="Cell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0" style:family="paragraph" style:parent-style-name="Table_20_Paragraph">
      <style:paragraph-properties fo:text-align="center" fo:line-height="0.404cm" fo:margin-left="0.016cm"/>
    </style:style>
    <style:style style:name="T200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1" style:family="paragraph" style:parent-style-name="Table_20_Paragraph">
      <style:paragraph-properties fo:text-align="center" fo:margin-top="0.062cm" fo:margin-left="0.019cm" fo:margin-right="0.004cm"/>
    </style:style>
    <style:style style:name="T20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2" style:family="paragraph" style:parent-style-name="Table_20_Paragraph">
      <style:paragraph-properties fo:text-align="center" fo:margin-top="0.062cm" fo:margin-left="0.009cm" fo:margin-right="0.005cm"/>
    </style:style>
    <style:style style:name="T20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2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2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3" style:family="paragraph" style:parent-style-name="Table_20_Paragraph">
      <style:paragraph-properties fo:text-align="center" fo:margin-top="0.062cm" fo:margin-left="0.002cm" fo:margin-right="0.002cm"/>
    </style:style>
    <style:style style:name="T20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3_2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3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9" style:family="table-row">
      <style:table-row-properties style:min-row-height="0.536cm" style:use-optimal-row-height="false"/>
    </style:style>
    <style:style style:name="Cell6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4" style:family="paragraph" style:parent-style-name="Table_20_Paragraph">
      <style:paragraph-properties fo:text-align="center" fo:line-height="0.404cm" fo:margin-left="0.016cm"/>
    </style:style>
    <style:style style:name="T204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5" style:family="paragraph" style:parent-style-name="Table_20_Paragraph">
      <style:paragraph-properties fo:text-align="center" fo:margin-top="0.067cm" fo:margin-left="0.019cm" fo:margin-right="0.007cm"/>
    </style:style>
    <style:style style:name="T205_1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6" style:family="paragraph" style:parent-style-name="Table_20_Paragraph">
      <style:paragraph-properties fo:text-align="center" fo:margin-top="0.067cm" fo:margin-left="0.009cm" fo:margin-right="0.005cm"/>
    </style:style>
    <style:style style:name="T20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6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7" style:family="paragraph" style:parent-style-name="Table_20_Paragraph">
      <style:paragraph-properties fo:text-align="center" fo:margin-top="0.067cm" fo:margin-left="0.002cm" fo:margin-right="0.002cm"/>
    </style:style>
    <style:style style:name="T20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7_2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7_4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7_6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07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0" style:family="table-row">
      <style:table-row-properties style:min-row-height="0.536cm" style:use-optimal-row-height="false"/>
    </style:style>
    <style:style style:name="Cell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8" style:family="paragraph" style:parent-style-name="Table_20_Paragraph">
      <style:paragraph-properties fo:text-align="center" fo:line-height="0.404cm" fo:margin-left="0.016cm"/>
    </style:style>
    <style:style style:name="T208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9" style:family="paragraph" style:parent-style-name="Table_20_Paragraph">
      <style:paragraph-properties fo:text-align="center" fo:margin-top="0.067cm" fo:margin-left="0.019cm" fo:margin-right="0.004cm"/>
    </style:style>
    <style:style style:name="T20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0" style:family="paragraph" style:parent-style-name="Table_20_Paragraph">
      <style:paragraph-properties fo:text-align="center" fo:margin-top="0.067cm" fo:margin-left="0.009cm"/>
    </style:style>
    <style:style style:name="T210_1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1" style:family="paragraph" style:parent-style-name="Table_20_Paragraph">
      <style:paragraph-properties fo:text-align="center" fo:margin-top="0.067cm" fo:margin-left="0.002cm" fo:margin-right="0.002cm"/>
    </style:style>
    <style:style style:name="T21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11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11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1" style:family="table-row">
      <style:table-row-properties style:min-row-height="0.536cm" style:use-optimal-row-height="false"/>
    </style:style>
    <style:style style:name="Cell7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2" style:family="paragraph" style:parent-style-name="Table_20_Paragraph">
      <style:paragraph-properties fo:text-align="center" fo:line-height="0.404cm" fo:margin-left="0.016cm"/>
    </style:style>
    <style:style style:name="T212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3" style:family="paragraph" style:parent-style-name="Table_20_Paragraph">
      <style:paragraph-properties fo:text-align="center" fo:margin-top="0.067cm" fo:margin-left="0.019cm" fo:margin-right="0.007cm"/>
    </style:style>
    <style:style style:name="T21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4" style:family="paragraph" style:parent-style-name="Table_20_Paragraph">
      <style:paragraph-properties fo:text-align="center" fo:margin-top="0.067cm" fo:margin-left="0.009cm"/>
    </style:style>
    <style:style style:name="T21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5" style:family="paragraph" style:parent-style-name="Table_20_Paragraph">
      <style:paragraph-properties fo:text-align="center" fo:margin-top="0.067cm" fo:margin-left="0.002cm" fo:margin-right="0.002cm"/>
    </style:style>
    <style:style style:name="T21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15_2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1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2" style:family="table-row">
      <style:table-row-properties style:min-row-height="0.536cm" style:use-optimal-row-height="false"/>
    </style:style>
    <style:style style:name="Cell7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6" style:family="paragraph" style:parent-style-name="Table_20_Paragraph">
      <style:paragraph-properties fo:text-align="center" fo:line-height="0.404cm" fo:margin-left="0.016cm" fo:margin-right="0.009cm"/>
    </style:style>
    <style:style style:name="T216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7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7" style:family="paragraph" style:parent-style-name="Table_20_Paragraph">
      <style:paragraph-properties fo:text-align="center" fo:margin-top="0.062cm" fo:margin-left="0.019cm" fo:margin-right="0.009cm"/>
    </style:style>
    <style:style style:name="T21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8" style:family="paragraph" style:parent-style-name="Table_20_Paragraph">
      <style:paragraph-properties fo:text-align="center" fo:margin-top="0.062cm" fo:margin-left="0.009cm" fo:margin-right="0.002cm"/>
    </style:style>
    <style:style style:name="T21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8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9" style:family="paragraph" style:parent-style-name="Table_20_Paragraph">
      <style:paragraph-properties fo:text-align="center" fo:margin-top="0.062cm" fo:margin-left="0.002cm" fo:margin-right="0.002cm"/>
    </style:style>
    <style:style style:name="T21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19_2" style:family="text">
      <style:text-properties fo:letter-spacing="-0.02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19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220" style:family="paragraph" style:parent-style-name="Body_20_Text">
      <style:paragraph-properties fo:margin-top="0.004cm"/>
    </style:style>
    <style:style style:name="P221" style:family="paragraph" style:parent-style-name="Body_20_Text">
      <style:paragraph-properties fo:line-height="0.404cm" fo:margin-left="0.635cm"/>
    </style:style>
    <style:style style:name="T221_1" style:family="text">
      <style:text-properties style:text-underline-style="solid" style:text-underline-color="font-color"/>
    </style:style>
    <style:style style:name="T221_2" style:family="text">
      <style:text-properties fo:letter-spacing="0.007cm" style:text-underline-style="solid" style:text-underline-color="font-color"/>
    </style:style>
    <style:style style:name="T221_3" style:family="text">
      <style:text-properties style:text-underline-style="solid" style:text-underline-color="font-color"/>
    </style:style>
    <style:style style:name="T221_4" style:family="text">
      <style:text-properties fo:letter-spacing="0.007cm" style:text-underline-style="solid" style:text-underline-color="font-color"/>
    </style:style>
    <style:style style:name="T221_5" style:family="text">
      <style:text-properties style:text-underline-style="solid" style:text-underline-color="font-color"/>
    </style:style>
    <style:style style:name="T221_6" style:family="text">
      <style:text-properties fo:letter-spacing="0.007cm" style:text-underline-style="solid" style:text-underline-color="font-color"/>
    </style:style>
    <style:style style:name="T221_7" style:family="text">
      <style:text-properties style:text-underline-style="solid" style:text-underline-color="font-color"/>
    </style:style>
    <style:style style:name="T221_8" style:family="text">
      <style:text-properties fo:letter-spacing="0.007cm" style:text-underline-style="solid" style:text-underline-color="font-color"/>
    </style:style>
    <style:style style:name="T221_9" style:family="text">
      <style:text-properties style:text-underline-style="solid" style:text-underline-color="font-color"/>
    </style:style>
    <style:style style:name="T221_10" style:family="text">
      <style:text-properties fo:letter-spacing="0.012cm"/>
    </style:style>
    <style:style style:name="T221_11" style:family="text"/>
    <style:style style:name="T221_12" style:family="text">
      <style:text-properties fo:letter-spacing="0.005cm"/>
    </style:style>
    <style:style style:name="T221_13" style:family="text"/>
    <style:style style:name="T221_14" style:family="text">
      <style:text-properties fo:letter-spacing="0.007cm"/>
    </style:style>
    <style:style style:name="T221_15" style:family="text"/>
    <style:style style:name="T221_16" style:family="text">
      <style:text-properties fo:letter-spacing="0.005cm"/>
    </style:style>
    <style:style style:name="T221_17" style:family="text"/>
    <style:style style:name="T221_18" style:family="text">
      <style:text-properties fo:letter-spacing="0.007cm"/>
    </style:style>
    <style:style style:name="T221_19" style:family="text"/>
    <style:style style:name="T221_20" style:family="text">
      <style:text-properties fo:letter-spacing="0.009cm"/>
    </style:style>
    <style:style style:name="T221_21" style:family="text"/>
    <style:style style:name="T221_22" style:family="text">
      <style:text-properties fo:letter-spacing="0.007cm"/>
    </style:style>
    <style:style style:name="T221_23" style:family="text"/>
    <style:style style:name="T221_24" style:family="text">
      <style:text-properties fo:letter-spacing="0.007cm"/>
    </style:style>
    <style:style style:name="T221_25" style:family="text"/>
    <style:style style:name="T221_26" style:family="text">
      <style:text-properties fo:letter-spacing="0.005cm"/>
    </style:style>
    <style:style style:name="T221_27" style:family="text">
      <style:text-properties fo:letter-spacing="-0.004cm"/>
    </style:style>
    <style:style style:name="P222" style:family="paragraph" style:parent-style-name="Body_20_Text">
      <style:paragraph-properties fo:margin-left="0.635cm" fo:margin-right="1.261cm"/>
    </style:style>
    <style:style style:name="T222_1" style:family="text"/>
    <style:style style:name="T222_2" style:family="text">
      <style:text-properties fo:letter-spacing="0.12cm"/>
    </style:style>
    <style:style style:name="T222_3" style:family="text"/>
    <style:style style:name="T222_4" style:family="text">
      <style:text-properties fo:letter-spacing="0.123cm"/>
    </style:style>
    <style:style style:name="T222_5" style:family="text"/>
    <style:style style:name="T222_6" style:family="text">
      <style:text-properties fo:letter-spacing="0.122cm"/>
    </style:style>
    <style:style style:name="T222_7" style:family="text"/>
    <style:style style:name="T222_8" style:family="text">
      <style:text-properties fo:letter-spacing="0.125cm"/>
    </style:style>
    <style:style style:name="T222_9" style:family="text"/>
    <style:style style:name="T222_10" style:family="text">
      <style:text-properties fo:letter-spacing="0.125cm"/>
    </style:style>
    <style:style style:name="T222_11" style:family="text"/>
    <style:style style:name="T222_12" style:family="text">
      <style:text-properties fo:letter-spacing="0.122cm"/>
    </style:style>
    <style:style style:name="T222_13" style:family="text"/>
    <style:style style:name="T222_14" style:family="text">
      <style:text-properties fo:letter-spacing="0.123cm"/>
    </style:style>
    <style:style style:name="T222_15" style:family="text"/>
    <style:style style:name="T222_16" style:family="text">
      <style:text-properties fo:letter-spacing="0.12cm"/>
    </style:style>
    <style:style style:name="T222_17" style:family="text"/>
    <style:style style:name="T222_18" style:family="text">
      <style:text-properties fo:letter-spacing="0.123cm"/>
    </style:style>
    <style:style style:name="T222_19" style:family="text"/>
    <style:style style:name="T222_20" style:family="text">
      <style:text-properties fo:letter-spacing="0.12cm"/>
    </style:style>
    <style:style style:name="T222_21" style:family="text"/>
    <style:style style:name="T222_22" style:family="text">
      <style:text-properties fo:letter-spacing="0.136cm"/>
    </style:style>
    <style:style style:name="T222_23" style:family="text"/>
    <style:style style:name="T222_24" style:family="text">
      <style:text-properties fo:letter-spacing="-0.025cm"/>
    </style:style>
    <style:style style:name="T222_25" style:family="text"/>
    <style:style style:name="T222_26" style:family="text">
      <style:text-properties fo:letter-spacing="-0.025cm"/>
    </style:style>
    <style:style style:name="T222_27" style:family="text"/>
    <style:style style:name="T222_28" style:family="text">
      <style:text-properties fo:letter-spacing="-0.025cm"/>
    </style:style>
    <style:style style:name="T222_29" style:family="text"/>
    <style:style style:name="T222_30" style:family="text">
      <style:text-properties fo:letter-spacing="-0.025cm"/>
    </style:style>
    <style:style style:name="T222_31" style:family="text"/>
    <style:style style:name="T222_32" style:family="text">
      <style:text-properties fo:letter-spacing="-0.025cm"/>
    </style:style>
    <style:style style:name="T222_33" style:family="text"/>
    <style:style style:name="T222_34" style:family="text">
      <style:text-properties fo:letter-spacing="-0.025cm"/>
    </style:style>
    <style:style style:name="T222_35" style:family="text"/>
    <style:style style:name="T222_36" style:family="text">
      <style:text-properties fo:letter-spacing="-0.025cm"/>
    </style:style>
    <style:style style:name="T222_37" style:family="text"/>
    <style:style style:name="T222_38" style:family="text">
      <style:text-properties fo:letter-spacing="-0.03cm"/>
    </style:style>
    <style:style style:name="T222_39" style:family="text"/>
    <style:style style:name="T222_40" style:family="text">
      <style:text-properties fo:letter-spacing="-0.026cm"/>
    </style:style>
    <style:style style:name="T222_41" style:family="text"/>
    <style:style style:name="T222_42" style:family="text">
      <style:text-properties fo:letter-spacing="-0.025cm"/>
    </style:style>
    <style:style style:name="T222_43" style:family="text"/>
    <style:style style:name="T222_44" style:family="text">
      <style:text-properties fo:letter-spacing="-0.025cm"/>
    </style:style>
    <style:style style:name="T222_45" style:family="text"/>
    <style:style style:name="T222_46" style:family="text">
      <style:text-properties fo:letter-spacing="-0.026cm"/>
    </style:style>
    <style:style style:name="T222_47" style:family="text"/>
    <style:style style:name="T222_48" style:family="text">
      <style:text-properties fo:letter-spacing="-0.028cm"/>
    </style:style>
    <style:style style:name="T222_49" style:family="text"/>
    <style:style style:name="T222_50" style:family="text">
      <style:text-properties fo:letter-spacing="0.071cm"/>
    </style:style>
    <style:style style:name="T222_51" style:family="text">
      <style:text-properties style:text-underline-style="solid" style:text-underline-color="font-color"/>
    </style:style>
    <style:style style:name="T222_52" style:family="text">
      <style:text-properties fo:letter-spacing="-0.007cm" style:text-underline-style="solid" style:text-underline-color="font-color"/>
    </style:style>
    <style:style style:name="T222_53" style:family="text">
      <style:text-properties style:text-underline-style="solid" style:text-underline-color="font-color"/>
    </style:style>
    <style:style style:name="T222_54" style:family="text">
      <style:text-properties fo:letter-spacing="-0.007cm" style:text-underline-style="solid" style:text-underline-color="font-color"/>
    </style:style>
    <style:style style:name="T222_55" style:family="text">
      <style:text-properties style:text-underline-style="solid" style:text-underline-color="font-color"/>
    </style:style>
    <style:style style:name="T222_56" style:family="text">
      <style:text-properties fo:letter-spacing="-0.005cm" style:text-underline-style="solid" style:text-underline-color="font-color"/>
    </style:style>
    <style:style style:name="T222_57" style:family="text">
      <style:text-properties style:text-underline-style="solid" style:text-underline-color="font-color"/>
    </style:style>
    <style:style style:name="T222_58" style:family="text">
      <style:text-properties fo:letter-spacing="-0.007cm" style:text-underline-style="solid" style:text-underline-color="font-color"/>
    </style:style>
    <style:style style:name="T222_59" style:family="text">
      <style:text-properties style:text-underline-style="solid" style:text-underline-color="font-color"/>
    </style:style>
    <style:style style:name="T222_60" style:family="text">
      <style:text-properties fo:letter-spacing="-0.009cm" style:text-underline-style="solid" style:text-underline-color="font-color"/>
    </style:style>
    <style:style style:name="T222_61" style:family="text">
      <style:text-properties style:text-underline-style="solid" style:text-underline-color="font-color"/>
    </style:style>
    <style:style style:name="T222_62" style:family="text"/>
    <style:style style:name="T222_63" style:family="text">
      <style:text-properties fo:letter-spacing="-0.004cm"/>
    </style:style>
    <style:style style:name="T222_64" style:family="text"/>
    <style:style style:name="T222_65" style:family="text">
      <style:text-properties fo:letter-spacing="-0.007cm"/>
    </style:style>
    <style:style style:name="T222_66" style:family="text"/>
    <style:style style:name="T222_67" style:family="text">
      <style:text-properties fo:letter-spacing="-0.005cm"/>
    </style:style>
    <style:style style:name="T222_68" style:family="text"/>
    <style:style style:name="T222_69" style:family="text">
      <style:text-properties fo:letter-spacing="-0.009cm"/>
    </style:style>
    <style:style style:name="T222_70" style:family="text"/>
    <style:style style:name="T222_71" style:family="text">
      <style:text-properties fo:letter-spacing="-0.011cm"/>
    </style:style>
    <style:style style:name="T222_72" style:family="text"/>
    <style:style style:name="T222_73" style:family="text">
      <style:text-properties fo:letter-spacing="0.071cm"/>
    </style:style>
    <style:style style:name="T222_74" style:family="text"/>
    <style:style style:name="T222_75" style:family="text">
      <style:text-properties fo:letter-spacing="0.071cm"/>
    </style:style>
    <style:style style:name="T222_76" style:family="text"/>
    <style:style style:name="T222_77" style:family="text">
      <style:text-properties fo:letter-spacing="0.071cm"/>
    </style:style>
    <style:style style:name="T222_78" style:family="text"/>
    <style:style style:name="T222_79" style:family="text">
      <style:text-properties fo:letter-spacing="0.071cm"/>
    </style:style>
    <style:style style:name="T222_80" style:family="text"/>
    <style:style style:name="T222_81" style:family="text">
      <style:text-properties fo:letter-spacing="0.071cm"/>
    </style:style>
    <style:style style:name="T222_82" style:family="text"/>
    <style:style style:name="T222_83" style:family="text">
      <style:text-properties fo:letter-spacing="0.071cm"/>
    </style:style>
    <style:style style:name="T222_84" style:family="text"/>
    <style:style style:name="T222_85" style:family="text">
      <style:text-properties fo:letter-spacing="0.071cm"/>
    </style:style>
    <style:style style:name="T222_86" style:family="text"/>
    <style:style style:name="T222_87" style:family="text">
      <style:text-properties fo:letter-spacing="0.071cm"/>
    </style:style>
    <style:style style:name="T222_88" style:family="text"/>
    <style:style style:name="T222_89" style:family="text">
      <style:text-properties fo:letter-spacing="0.071cm"/>
    </style:style>
    <style:style style:name="T222_90" style:family="text"/>
    <style:style style:name="T222_91" style:family="text">
      <style:text-properties fo:letter-spacing="0.071cm"/>
    </style:style>
    <style:style style:name="T222_92" style:family="text"/>
    <style:style style:name="T222_93" style:family="text">
      <style:text-properties fo:letter-spacing="-0.012cm"/>
    </style:style>
    <style:style style:name="T222_94" style:family="text"/>
    <style:style style:name="T222_95" style:family="text">
      <style:text-properties fo:letter-spacing="-0.012cm"/>
    </style:style>
    <style:style style:name="T222_96" style:family="text"/>
    <style:style style:name="T222_97" style:family="text">
      <style:text-properties fo:letter-spacing="-0.016cm"/>
    </style:style>
    <style:style style:name="T222_98" style:family="text"/>
    <style:style style:name="T222_99" style:family="text">
      <style:text-properties fo:letter-spacing="-0.012cm"/>
    </style:style>
    <style:style style:name="T222_100" style:family="text"/>
    <style:style style:name="T222_101" style:family="text">
      <style:text-properties fo:letter-spacing="-0.012cm"/>
    </style:style>
    <style:style style:name="T222_102" style:family="text"/>
    <style:style style:name="T222_103" style:family="text">
      <style:text-properties fo:letter-spacing="-0.016cm"/>
    </style:style>
    <style:style style:name="T222_104" style:family="text"/>
    <style:style style:name="T222_105" style:family="text">
      <style:text-properties fo:letter-spacing="-0.014cm"/>
    </style:style>
    <style:style style:name="T222_106" style:family="text"/>
    <style:style style:name="T222_107" style:family="text">
      <style:text-properties fo:letter-spacing="-0.016cm"/>
    </style:style>
    <style:style style:name="T222_108" style:family="text"/>
    <style:style style:name="T222_109" style:family="text">
      <style:text-properties fo:letter-spacing="-0.016cm"/>
    </style:style>
    <style:style style:name="T222_110" style:family="text"/>
    <style:style style:name="T222_111" style:family="text">
      <style:text-properties fo:letter-spacing="-0.011cm"/>
    </style:style>
    <style:style style:name="T222_112" style:family="text"/>
    <style:style style:name="T222_113" style:family="text">
      <style:text-properties fo:letter-spacing="-0.016cm"/>
    </style:style>
    <style:style style:name="T222_114" style:family="text"/>
    <style:style style:name="T222_115" style:family="text">
      <style:text-properties fo:letter-spacing="-0.011cm"/>
    </style:style>
    <style:style style:name="T222_116" style:family="text"/>
    <style:style style:name="T222_117" style:family="text">
      <style:text-properties fo:letter-spacing="-0.012cm"/>
    </style:style>
    <style:style style:name="T222_118" style:family="text"/>
    <style:style style:name="T222_119" style:family="text">
      <style:text-properties fo:letter-spacing="-0.014cm"/>
    </style:style>
    <style:style style:name="T222_120" style:family="text"/>
    <style:style style:name="T222_121" style:family="text">
      <style:text-properties fo:letter-spacing="-0.025cm"/>
    </style:style>
    <style:style style:name="T222_122" style:family="text"/>
    <style:style style:name="T222_123" style:family="text">
      <style:text-properties fo:letter-spacing="-0.025cm"/>
    </style:style>
    <style:style style:name="T222_124" style:family="text"/>
    <style:style style:name="T222_125" style:family="text">
      <style:text-properties fo:letter-spacing="-0.025cm"/>
    </style:style>
    <style:style style:name="T222_126" style:family="text"/>
    <style:style style:name="T222_127" style:family="text">
      <style:text-properties fo:letter-spacing="-0.025cm"/>
    </style:style>
    <style:style style:name="T222_128" style:family="text"/>
    <style:style style:name="T222_129" style:family="text">
      <style:text-properties fo:letter-spacing="-0.025cm"/>
    </style:style>
    <style:style style:name="T222_130" style:family="text"/>
    <style:style style:name="T222_131" style:family="text">
      <style:text-properties fo:letter-spacing="-0.025cm"/>
    </style:style>
    <style:style style:name="T222_132" style:family="text"/>
    <style:style style:name="T222_133" style:family="text">
      <style:text-properties fo:letter-spacing="-0.025cm"/>
    </style:style>
    <style:style style:name="T222_134" style:family="text"/>
    <style:style style:name="T222_135" style:family="text">
      <style:text-properties fo:letter-spacing="-0.025cm"/>
    </style:style>
    <style:style style:name="T222_136" style:family="text"/>
    <style:style style:name="T222_137" style:family="text">
      <style:text-properties fo:letter-spacing="-0.025cm"/>
    </style:style>
    <style:style style:name="T222_138" style:family="text"/>
    <style:style style:name="T222_139" style:family="text">
      <style:text-properties fo:letter-spacing="-0.025cm"/>
    </style:style>
    <style:style style:name="T222_140" style:family="text"/>
    <style:style style:name="T222_141" style:family="text">
      <style:text-properties fo:letter-spacing="-0.023cm"/>
    </style:style>
    <style:style style:name="T222_142" style:family="text"/>
    <style:style style:name="T222_143" style:family="text">
      <style:text-properties fo:letter-spacing="-0.025cm"/>
    </style:style>
    <style:style style:name="T222_144" style:family="text"/>
    <style:style style:name="T222_145" style:family="text">
      <style:text-properties fo:letter-spacing="-0.011cm"/>
    </style:style>
    <style:style style:name="T222_146" style:family="text"/>
    <style:style style:name="T222_147" style:family="text">
      <style:text-properties fo:letter-spacing="-0.009cm"/>
    </style:style>
    <style:style style:name="T222_148" style:family="text"/>
    <style:style style:name="T222_149" style:family="text">
      <style:text-properties fo:letter-spacing="-0.007cm"/>
    </style:style>
    <style:style style:name="T222_150" style:family="text"/>
    <style:style style:name="T222_151" style:family="text">
      <style:text-properties fo:letter-spacing="-0.007cm"/>
    </style:style>
    <style:style style:name="T222_152" style:family="text"/>
    <style:style style:name="T222_153" style:family="text">
      <style:text-properties fo:letter-spacing="-0.009cm"/>
    </style:style>
    <style:style style:name="T222_154" style:family="text"/>
    <style:style style:name="T222_155" style:family="text">
      <style:text-properties fo:letter-spacing="-0.007cm"/>
    </style:style>
    <style:style style:name="T222_156" style:family="text"/>
    <style:style style:name="T222_157" style:family="text">
      <style:text-properties fo:letter-spacing="-0.011cm"/>
    </style:style>
    <style:style style:name="T222_158" style:family="text"/>
    <style:style style:name="T222_159" style:family="text">
      <style:text-properties fo:letter-spacing="-0.011cm"/>
    </style:style>
    <style:style style:name="T222_160" style:family="text"/>
    <style:style style:name="T222_161" style:family="text">
      <style:text-properties fo:letter-spacing="-0.007cm"/>
    </style:style>
    <style:style style:name="T222_162" style:family="text"/>
    <style:style style:name="T222_163" style:family="text">
      <style:text-properties fo:letter-spacing="-0.011cm"/>
    </style:style>
    <style:style style:name="T222_164" style:family="text"/>
    <style:style style:name="T222_165" style:family="text">
      <style:text-properties fo:letter-spacing="-0.011cm"/>
    </style:style>
    <style:style style:name="T222_166" style:family="text"/>
    <style:style style:name="T222_167" style:family="text">
      <style:text-properties fo:letter-spacing="-0.007cm"/>
    </style:style>
    <style:style style:name="T222_168" style:family="text"/>
    <style:style style:name="T222_169" style:family="text">
      <style:text-properties fo:letter-spacing="0.071cm"/>
    </style:style>
    <style:style style:name="T222_170" style:family="text"/>
    <style:style style:name="P223" style:family="paragraph" style:parent-style-name="Body_20_Text">
      <style:paragraph-properties fo:text-align="justify" fo:margin-top="0.002cm" fo:margin-left="0.635cm" fo:margin-right="1.275cm"/>
    </style:style>
    <style:style style:name="T223_1" style:family="text"/>
    <style:style style:name="T223_2" style:family="text">
      <style:text-properties fo:letter-spacing="-0.016cm"/>
    </style:style>
    <style:style style:name="T223_3" style:family="text"/>
    <style:style style:name="T223_4" style:family="text">
      <style:text-properties fo:letter-spacing="-0.012cm"/>
    </style:style>
    <style:style style:name="T223_5" style:family="text"/>
    <style:style style:name="T223_6" style:family="text">
      <style:text-properties fo:letter-spacing="-0.016cm"/>
    </style:style>
    <style:style style:name="T223_7" style:family="text"/>
    <style:style style:name="T223_8" style:family="text">
      <style:text-properties fo:letter-spacing="-0.014cm"/>
    </style:style>
    <style:style style:name="T223_9" style:family="text"/>
    <style:style style:name="T223_10" style:family="text">
      <style:text-properties fo:letter-spacing="-0.016cm"/>
    </style:style>
    <style:style style:name="T223_11" style:family="text"/>
    <style:style style:name="T223_12" style:family="text">
      <style:text-properties fo:letter-spacing="-0.012cm"/>
    </style:style>
    <style:style style:name="T223_13" style:family="text"/>
    <style:style style:name="T223_14" style:family="text">
      <style:text-properties fo:letter-spacing="-0.016cm"/>
    </style:style>
    <style:style style:name="T223_15" style:family="text"/>
    <style:style style:name="T223_16" style:family="text">
      <style:text-properties fo:letter-spacing="-0.016cm"/>
    </style:style>
    <style:style style:name="T223_17" style:family="text"/>
    <style:style style:name="T223_18" style:family="text">
      <style:text-properties fo:letter-spacing="-0.014cm"/>
    </style:style>
    <style:style style:name="T223_19" style:family="text"/>
    <style:style style:name="T223_20" style:family="text">
      <style:text-properties fo:letter-spacing="-0.016cm"/>
    </style:style>
    <style:style style:name="T223_21" style:family="text"/>
    <style:style style:name="T223_22" style:family="text">
      <style:text-properties fo:letter-spacing="-0.012cm"/>
    </style:style>
    <style:style style:name="T223_23" style:family="text"/>
    <style:style style:name="T223_24" style:family="text">
      <style:text-properties fo:letter-spacing="-0.016cm"/>
    </style:style>
    <style:style style:name="T223_25" style:family="text"/>
    <style:style style:name="T223_26" style:family="text">
      <style:text-properties fo:letter-spacing="-0.011cm"/>
    </style:style>
    <style:style style:name="T223_27" style:family="text"/>
    <style:style style:name="T223_28" style:family="text">
      <style:text-properties fo:letter-spacing="-0.012cm"/>
    </style:style>
    <style:style style:name="T223_29" style:family="text"/>
    <style:style style:name="T223_30" style:family="text">
      <style:text-properties fo:letter-spacing="-0.016cm"/>
    </style:style>
    <style:style style:name="T223_31" style:family="text"/>
    <style:style style:name="T223_32" style:family="text">
      <style:text-properties fo:letter-spacing="-0.009cm"/>
    </style:style>
    <style:style style:name="T223_33" style:family="text"/>
    <style:style style:name="T223_34" style:family="text">
      <style:text-properties fo:letter-spacing="-0.012cm"/>
    </style:style>
    <style:style style:name="T223_35" style:family="text"/>
    <style:style style:name="T223_36" style:family="text">
      <style:text-properties fo:letter-spacing="-0.007cm"/>
    </style:style>
    <style:style style:name="T223_37" style:family="text"/>
    <style:style style:name="T223_38" style:family="text">
      <style:text-properties fo:letter-spacing="-0.009cm"/>
    </style:style>
    <style:style style:name="T223_39" style:family="text"/>
    <style:style style:name="T223_40" style:family="text">
      <style:text-properties fo:letter-spacing="-0.009cm"/>
    </style:style>
    <style:style style:name="T223_41" style:family="text"/>
    <style:style style:name="T223_42" style:family="text">
      <style:text-properties fo:letter-spacing="-0.009cm"/>
    </style:style>
    <style:style style:name="T223_43" style:family="text"/>
    <style:style style:name="T223_44" style:family="text">
      <style:text-properties fo:letter-spacing="-0.012cm"/>
    </style:style>
    <style:style style:name="T223_45" style:family="text"/>
    <style:style style:name="T223_46" style:family="text">
      <style:text-properties fo:letter-spacing="-0.004cm"/>
    </style:style>
    <style:style style:name="T223_47" style:family="text"/>
    <style:style style:name="T223_48" style:family="text">
      <style:text-properties fo:letter-spacing="-0.012cm"/>
    </style:style>
    <style:style style:name="T223_49" style:family="text"/>
    <style:style style:name="T223_50" style:family="text">
      <style:text-properties fo:letter-spacing="-0.009cm"/>
    </style:style>
    <style:style style:name="T223_51" style:family="text"/>
    <style:style style:name="T223_52" style:family="text">
      <style:text-properties fo:letter-spacing="-0.011cm"/>
    </style:style>
    <style:style style:name="T223_53" style:family="text"/>
    <style:style style:name="T223_54" style:family="text">
      <style:text-properties fo:letter-spacing="-0.009cm"/>
    </style:style>
    <style:style style:name="T223_55" style:family="text"/>
    <style:style style:name="T223_56" style:family="text">
      <style:text-properties fo:letter-spacing="-0.009cm"/>
    </style:style>
    <style:style style:name="T223_57" style:family="text"/>
    <style:style style:name="T223_58" style:family="text">
      <style:text-properties fo:letter-spacing="-0.012cm"/>
    </style:style>
    <style:style style:name="T223_59" style:family="text"/>
    <style:style style:name="T223_60" style:family="text">
      <style:text-properties fo:letter-spacing="-0.011cm"/>
    </style:style>
    <style:style style:name="T223_61" style:family="text"/>
    <style:style style:name="T223_62" style:family="text">
      <style:text-properties fo:letter-spacing="-0.012cm"/>
    </style:style>
    <style:style style:name="T223_63" style:family="text"/>
    <style:style style:name="T223_64" style:family="text">
      <style:text-properties fo:letter-spacing="-0.009cm"/>
    </style:style>
    <style:style style:name="T223_65" style:family="text"/>
    <style:style style:name="P224" style:family="paragraph" style:parent-style-name="Heading_20_2">
      <style:paragraph-properties fo:text-align="justify" fo:line-height="0.406cm"/>
    </style:style>
    <style:style style:name="T224_1" style:family="text"/>
    <style:style style:name="T224_2" style:family="text">
      <style:text-properties fo:letter-spacing="-0.011cm"/>
    </style:style>
    <style:style style:name="T224_3" style:family="text">
      <style:text-properties fo:letter-spacing="-0.004cm"/>
    </style:style>
    <style:style style:name="P225" style:family="paragraph" style:parent-style-name="Body_20_Text">
      <style:paragraph-properties fo:text-align="justify" fo:margin-left="0.635cm" fo:margin-right="1.268cm"/>
    </style:style>
    <style:style style:name="T225_1" style:family="text">
      <style:text-properties style:text-underline-style="solid" style:text-underline-color="font-color"/>
    </style:style>
    <style:style style:name="T225_2" style:family="text"/>
    <style:style style:name="T225_3" style:family="text">
      <style:text-properties fo:letter-spacing="-0.002cm"/>
    </style:style>
    <style:style style:name="T225_4" style:family="text"/>
    <style:style style:name="T225_5" style:family="text">
      <style:text-properties fo:letter-spacing="-0.018cm"/>
    </style:style>
    <style:style style:name="T225_6" style:family="text"/>
    <style:style style:name="T225_7" style:family="text">
      <style:text-properties fo:letter-spacing="-0.019cm"/>
    </style:style>
    <style:style style:name="T225_8" style:family="text"/>
    <style:style style:name="T225_9" style:family="text">
      <style:text-properties fo:letter-spacing="-0.019cm"/>
    </style:style>
    <style:style style:name="T225_10" style:family="text"/>
    <style:style style:name="T225_11" style:family="text">
      <style:text-properties fo:letter-spacing="-0.021cm"/>
    </style:style>
    <style:style style:name="T225_12" style:family="text"/>
    <style:style style:name="T225_13" style:family="text">
      <style:text-properties fo:letter-spacing="-0.016cm"/>
    </style:style>
    <style:style style:name="T225_14" style:family="text"/>
    <style:style style:name="T225_15" style:family="text">
      <style:text-properties fo:letter-spacing="-0.018cm"/>
    </style:style>
    <style:style style:name="T225_16" style:family="text"/>
    <style:style style:name="T225_17" style:family="text">
      <style:text-properties fo:letter-spacing="-0.021cm"/>
    </style:style>
    <style:style style:name="T225_18" style:family="text"/>
    <style:style style:name="T225_19" style:family="text">
      <style:text-properties fo:letter-spacing="-0.021cm"/>
    </style:style>
    <style:style style:name="T225_20" style:family="text"/>
    <style:style style:name="T225_21" style:family="text">
      <style:text-properties fo:letter-spacing="-0.019cm"/>
    </style:style>
    <style:style style:name="T225_22" style:family="text"/>
    <style:style style:name="T225_23" style:family="text">
      <style:text-properties fo:letter-spacing="-0.014cm"/>
    </style:style>
    <style:style style:name="T225_24" style:family="text"/>
    <style:style style:name="T225_25" style:family="text">
      <style:text-properties fo:letter-spacing="-0.019cm"/>
    </style:style>
    <style:style style:name="T225_26" style:family="text"/>
    <style:style style:name="T225_27" style:family="text">
      <style:text-properties fo:letter-spacing="-0.019cm"/>
    </style:style>
    <style:style style:name="T225_28" style:family="text"/>
    <style:style style:name="T225_29" style:family="text">
      <style:text-properties fo:letter-spacing="-0.019cm"/>
    </style:style>
    <style:style style:name="T225_30" style:family="text"/>
    <style:style style:name="T225_31" style:family="text">
      <style:text-properties fo:letter-spacing="-0.021cm"/>
    </style:style>
    <style:style style:name="T225_32" style:family="text"/>
    <style:style style:name="T225_33" style:family="text">
      <style:text-properties fo:letter-spacing="-0.019cm"/>
    </style:style>
    <style:style style:name="T225_34" style:family="text"/>
    <style:style style:name="T225_35" style:family="text">
      <style:text-properties fo:letter-spacing="-0.019cm"/>
    </style:style>
    <style:style style:name="T225_36" style:family="text"/>
    <style:style style:name="T225_37" style:family="text">
      <style:text-properties fo:letter-spacing="-0.019cm"/>
    </style:style>
    <style:style style:name="T225_38" style:family="text"/>
    <style:style style:name="T225_39" style:family="text">
      <style:text-properties fo:letter-spacing="-0.016cm"/>
    </style:style>
    <style:style style:name="T225_40" style:family="text"/>
    <style:style style:name="T225_41" style:family="text">
      <style:text-properties fo:letter-spacing="-0.004cm"/>
    </style:style>
    <style:style style:name="T225_42" style:family="text"/>
    <style:style style:name="T225_43" style:family="text">
      <style:text-properties fo:letter-spacing="-0.004cm"/>
    </style:style>
    <style:style style:name="T225_44" style:family="text"/>
    <style:style style:name="T225_45" style:family="text">
      <style:text-properties fo:letter-spacing="-0.007cm"/>
    </style:style>
    <style:style style:name="T225_46" style:family="text"/>
    <style:style style:name="T225_47" style:family="text">
      <style:text-properties fo:letter-spacing="-0.002cm"/>
    </style:style>
    <style:style style:name="T225_48" style:family="text"/>
    <style:style style:name="T225_49" style:family="text">
      <style:text-properties fo:letter-spacing="-0.004cm"/>
    </style:style>
    <style:style style:name="T225_50" style:family="text"/>
    <style:style style:name="T225_51" style:family="text">
      <style:text-properties fo:letter-spacing="-0.004cm"/>
    </style:style>
    <style:style style:name="T225_52" style:family="text"/>
    <style:style style:name="T225_53" style:family="text">
      <style:text-properties fo:letter-spacing="-0.004cm"/>
    </style:style>
    <style:style style:name="T225_54" style:family="text"/>
    <style:style style:name="T225_55" style:family="text">
      <style:text-properties fo:letter-spacing="-0.007cm"/>
    </style:style>
    <style:style style:name="T225_56" style:family="text"/>
    <style:style style:name="T225_57" style:family="text">
      <style:text-properties fo:letter-spacing="-0.007cm"/>
    </style:style>
    <style:style style:name="T225_58" style:family="text"/>
    <style:style style:name="T225_59" style:family="text">
      <style:text-properties fo:letter-spacing="-0.002cm"/>
    </style:style>
    <style:style style:name="T225_60" style:family="text"/>
    <style:style style:name="T225_61" style:family="text">
      <style:text-properties fo:letter-spacing="-0.007cm"/>
    </style:style>
    <style:style style:name="T225_62" style:family="text"/>
    <style:style style:name="T225_63" style:family="text">
      <style:text-properties fo:letter-spacing="-0.004cm"/>
    </style:style>
    <style:style style:name="T225_64" style:family="text"/>
    <style:style style:name="T225_65" style:family="text">
      <style:text-properties fo:letter-spacing="-0.004cm"/>
    </style:style>
    <style:style style:name="T225_66" style:family="text"/>
    <style:style style:name="T225_67" style:family="text">
      <style:text-properties fo:letter-spacing="-0.002cm"/>
    </style:style>
    <style:style style:name="T225_68" style:family="text"/>
    <style:style style:name="T225_69" style:family="text">
      <style:text-properties fo:letter-spacing="-0.004cm"/>
    </style:style>
    <style:style style:name="T225_70" style:family="text"/>
    <style:style style:name="T225_71" style:family="text">
      <style:text-properties fo:letter-spacing="-0.005cm"/>
    </style:style>
    <style:style style:name="T225_72" style:family="text"/>
    <style:style style:name="T225_73" style:family="text">
      <style:text-properties fo:letter-spacing="-0.005cm"/>
    </style:style>
    <style:style style:name="T225_74" style:family="text"/>
    <style:style style:name="T225_75" style:family="text">
      <style:text-properties fo:letter-spacing="-0.007cm"/>
    </style:style>
    <style:style style:name="T225_76" style:family="text"/>
    <style:style style:name="T225_77" style:family="text">
      <style:text-properties fo:letter-spacing="-0.004cm"/>
    </style:style>
    <style:style style:name="T225_78" style:family="text"/>
    <style:style style:name="T225_79" style:family="text">
      <style:text-properties fo:letter-spacing="-0.002cm"/>
    </style:style>
    <style:style style:name="T225_80" style:family="text"/>
    <style:style style:name="T225_81" style:family="text">
      <style:text-properties fo:letter-spacing="-0.004cm"/>
    </style:style>
    <style:style style:name="T225_82" style:family="text"/>
    <style:style style:name="T225_83" style:family="text">
      <style:text-properties fo:letter-spacing="-0.007cm"/>
    </style:style>
    <style:style style:name="T225_84" style:family="text"/>
    <style:style style:name="T225_85" style:family="text">
      <style:text-properties fo:letter-spacing="-0.004cm"/>
    </style:style>
    <style:style style:name="T225_86" style:family="text"/>
    <style:style style:name="T225_87" style:family="text">
      <style:text-properties fo:letter-spacing="-0.002cm"/>
    </style:style>
    <style:style style:name="T225_88" style:family="text"/>
    <style:style style:name="T225_89" style:family="text">
      <style:text-properties fo:letter-spacing="-0.007cm"/>
    </style:style>
    <style:style style:name="T225_90" style:family="text"/>
    <style:style style:name="T225_91" style:family="text">
      <style:text-properties fo:letter-spacing="-0.005cm"/>
    </style:style>
    <style:style style:name="T225_92" style:family="text"/>
    <style:style style:name="T225_93" style:family="text">
      <style:text-properties fo:letter-spacing="-0.005cm"/>
    </style:style>
    <style:style style:name="T225_94" style:family="text"/>
    <style:style style:name="T225_95" style:family="text">
      <style:text-properties fo:letter-spacing="-0.004cm"/>
    </style:style>
    <style:style style:name="T225_96" style:family="text"/>
    <style:style style:name="T225_97" style:family="text">
      <style:text-properties fo:letter-spacing="-0.004cm"/>
    </style:style>
    <style:style style:name="T225_98" style:family="text"/>
    <style:style style:name="T225_99" style:family="text">
      <style:text-properties fo:letter-spacing="-0.004cm"/>
    </style:style>
    <style:style style:name="T225_100" style:family="text"/>
    <style:style style:name="T225_101" style:family="text">
      <style:text-properties fo:letter-spacing="-0.004cm"/>
    </style:style>
    <style:style style:name="T225_102" style:family="text"/>
    <style:style style:name="T225_103" style:family="text">
      <style:text-properties fo:letter-spacing="-0.002cm"/>
    </style:style>
    <style:style style:name="T225_104" style:family="text"/>
    <style:style style:name="T225_105" style:family="text">
      <style:text-properties fo:letter-spacing="-0.002cm"/>
    </style:style>
    <style:style style:name="T225_106" style:family="text"/>
    <style:style style:name="T225_107" style:family="text">
      <style:text-properties fo:letter-spacing="-0.004cm"/>
    </style:style>
    <style:style style:name="T225_108" style:family="text"/>
    <style:style style:name="T225_109" style:family="text">
      <style:text-properties fo:letter-spacing="-0.002cm"/>
    </style:style>
    <style:style style:name="T225_110" style:family="text"/>
    <style:style style:name="T225_111" style:family="text">
      <style:text-properties fo:letter-spacing="-0.002cm"/>
    </style:style>
    <style:style style:name="T225_112" style:family="text"/>
    <style:style style:name="T225_113" style:family="text">
      <style:text-properties fo:letter-spacing="-0.004cm"/>
    </style:style>
    <style:style style:name="T225_114" style:family="text"/>
    <style:style style:name="T225_115" style:family="text">
      <style:text-properties fo:letter-spacing="-0.002cm"/>
    </style:style>
    <style:style style:name="T225_116" style:family="text"/>
    <style:style style:name="T225_117" style:family="text">
      <style:text-properties fo:letter-spacing="-0.002cm"/>
    </style:style>
    <style:style style:name="T225_118" style:family="text"/>
    <style:style style:name="T225_119" style:family="text">
      <style:text-properties fo:letter-spacing="-0.002cm"/>
    </style:style>
    <style:style style:name="T225_120" style:family="text"/>
    <style:style style:name="T225_121" style:family="text">
      <style:text-properties fo:letter-spacing="-0.002cm"/>
    </style:style>
    <style:style style:name="T225_122" style:family="text"/>
    <style:style style:name="T225_123" style:family="text">
      <style:text-properties fo:letter-spacing="-0.002cm"/>
    </style:style>
    <style:style style:name="T225_124" style:family="text"/>
    <style:style style:name="T225_125" style:family="text">
      <style:text-properties fo:letter-spacing="-0.002cm"/>
    </style:style>
    <style:style style:name="T225_126" style:family="text"/>
    <style:style style:name="P226" style:family="paragraph" style:parent-style-name="Body_20_Text">
      <style:paragraph-properties fo:text-align="justify" fo:margin-left="0.635cm" fo:margin-right="1.261cm"/>
    </style:style>
    <style:style style:name="T226_1" style:family="text"/>
    <style:style style:name="T226_2" style:family="text">
      <style:text-properties fo:letter-spacing="-0.016cm"/>
    </style:style>
    <style:style style:name="T226_3" style:family="text"/>
    <style:style style:name="T226_4" style:family="text">
      <style:text-properties fo:letter-spacing="-0.007cm"/>
    </style:style>
    <style:style style:name="T226_5" style:family="text"/>
    <style:style style:name="T226_6" style:family="text">
      <style:text-properties fo:letter-spacing="-0.014cm"/>
    </style:style>
    <style:style style:name="T226_7" style:family="text"/>
    <style:style style:name="T226_8" style:family="text">
      <style:text-properties fo:letter-spacing="-0.019cm"/>
    </style:style>
    <style:style style:name="T226_9" style:family="text"/>
    <style:style style:name="T226_10" style:family="text">
      <style:text-properties fo:letter-spacing="-0.018cm"/>
    </style:style>
    <style:style style:name="T226_11" style:family="text"/>
    <style:style style:name="T226_12" style:family="text">
      <style:text-properties fo:letter-spacing="-0.019cm"/>
    </style:style>
    <style:style style:name="T226_13" style:family="text"/>
    <style:style style:name="T226_14" style:family="text">
      <style:text-properties fo:letter-spacing="-0.019cm"/>
    </style:style>
    <style:style style:name="T226_15" style:family="text"/>
    <style:style style:name="T226_16" style:family="text">
      <style:text-properties fo:letter-spacing="-0.016cm"/>
    </style:style>
    <style:style style:name="T226_17" style:family="text"/>
    <style:style style:name="T226_18" style:family="text">
      <style:text-properties fo:letter-spacing="-0.014cm"/>
    </style:style>
    <style:style style:name="T226_19" style:family="text"/>
    <style:style style:name="T226_20" style:family="text">
      <style:text-properties fo:letter-spacing="-0.019cm"/>
    </style:style>
    <style:style style:name="T226_21" style:family="text"/>
    <style:style style:name="T226_22" style:family="text">
      <style:text-properties fo:letter-spacing="-0.019cm"/>
    </style:style>
    <style:style style:name="T226_23" style:family="text"/>
    <style:style style:name="T226_24" style:family="text">
      <style:text-properties fo:letter-spacing="-0.016cm"/>
    </style:style>
    <style:style style:name="T226_25" style:family="text"/>
    <style:style style:name="T226_26" style:family="text">
      <style:text-properties fo:letter-spacing="-0.019cm"/>
    </style:style>
    <style:style style:name="T226_27" style:family="text"/>
    <style:style style:name="T226_28" style:family="text">
      <style:text-properties fo:letter-spacing="-0.016cm"/>
    </style:style>
    <style:style style:name="T226_29" style:family="text"/>
    <style:style style:name="T226_30" style:family="text">
      <style:text-properties fo:letter-spacing="-0.018cm"/>
    </style:style>
    <style:style style:name="T226_31" style:family="text"/>
    <style:style style:name="T226_32" style:family="text">
      <style:text-properties fo:letter-spacing="-0.018cm"/>
    </style:style>
    <style:style style:name="T226_33" style:family="text"/>
    <style:style style:name="T226_34" style:family="text">
      <style:text-properties fo:letter-spacing="-0.016cm"/>
    </style:style>
    <style:style style:name="T226_35" style:family="text"/>
    <style:style style:name="T226_36" style:family="text">
      <style:text-properties fo:letter-spacing="-0.023cm"/>
    </style:style>
    <style:style style:name="T226_37" style:family="text"/>
    <style:style style:name="T226_38" style:family="text">
      <style:text-properties fo:letter-spacing="-0.019cm"/>
    </style:style>
    <style:style style:name="T226_39" style:family="text"/>
    <style:style style:name="T226_40" style:family="text">
      <style:text-properties fo:letter-spacing="-0.021cm"/>
    </style:style>
    <style:style style:name="T226_41" style:family="text"/>
    <style:style style:name="T226_42" style:family="text">
      <style:text-properties fo:letter-spacing="-0.019cm"/>
    </style:style>
    <style:style style:name="T226_43" style:family="text"/>
    <style:style style:name="T226_44" style:family="text">
      <style:text-properties fo:letter-spacing="-0.018cm"/>
    </style:style>
    <style:style style:name="T226_45" style:family="text"/>
    <style:style style:name="T226_46" style:family="text">
      <style:text-properties fo:letter-spacing="-0.019cm"/>
    </style:style>
    <style:style style:name="T226_47" style:family="text"/>
    <style:style style:name="T226_48" style:family="text">
      <style:text-properties fo:letter-spacing="-0.019cm"/>
    </style:style>
    <style:style style:name="T226_49" style:family="text"/>
    <style:style style:name="T226_50" style:family="text">
      <style:text-properties fo:letter-spacing="-0.023cm"/>
    </style:style>
    <style:style style:name="T226_51" style:family="text"/>
    <style:style style:name="T226_52" style:family="text">
      <style:text-properties fo:letter-spacing="-0.019cm"/>
    </style:style>
    <style:style style:name="T226_53" style:family="text"/>
    <style:style style:name="T226_54" style:family="text">
      <style:text-properties fo:letter-spacing="-0.019cm"/>
    </style:style>
    <style:style style:name="T226_55" style:family="text"/>
    <style:style style:name="T226_56" style:family="text">
      <style:text-properties fo:letter-spacing="-0.016cm"/>
    </style:style>
    <style:style style:name="T226_57" style:family="text"/>
    <style:style style:name="T226_58" style:family="text">
      <style:text-properties fo:letter-spacing="-0.019cm"/>
    </style:style>
    <style:style style:name="T226_59" style:family="text"/>
    <style:style style:name="T226_60" style:family="text">
      <style:text-properties fo:letter-spacing="-0.018cm"/>
    </style:style>
    <style:style style:name="T226_61" style:family="text"/>
    <style:style style:name="T226_62" style:family="text">
      <style:text-properties fo:letter-spacing="-0.018cm"/>
    </style:style>
    <style:style style:name="T226_63" style:family="text"/>
    <style:style style:name="T226_64" style:family="text">
      <style:text-properties fo:letter-spacing="-0.019cm"/>
    </style:style>
    <style:style style:name="T226_65" style:family="text"/>
    <style:style style:name="T226_66" style:family="text">
      <style:text-properties fo:letter-spacing="-0.018cm"/>
    </style:style>
    <style:style style:name="T226_67" style:family="text"/>
    <style:style style:name="T226_68" style:family="text">
      <style:text-properties fo:letter-spacing="-0.018cm"/>
    </style:style>
    <style:style style:name="T226_69" style:family="text"/>
    <style:style style:name="T226_70" style:family="text">
      <style:text-properties fo:letter-spacing="-0.016cm"/>
    </style:style>
    <style:style style:name="T226_71" style:family="text"/>
    <style:style style:name="T226_72" style:family="text">
      <style:text-properties fo:letter-spacing="-0.018cm"/>
    </style:style>
    <style:style style:name="T226_73" style:family="text"/>
    <style:style style:name="T226_74" style:family="text">
      <style:text-properties fo:letter-spacing="-0.018cm"/>
    </style:style>
    <style:style style:name="T226_75" style:family="text"/>
    <style:style style:name="T226_76" style:family="text">
      <style:text-properties fo:letter-spacing="-0.018cm"/>
    </style:style>
    <style:style style:name="T226_77" style:family="text"/>
    <style:style style:name="T226_78" style:family="text">
      <style:text-properties fo:letter-spacing="-0.014cm"/>
    </style:style>
    <style:style style:name="T226_79" style:family="text"/>
    <style:style style:name="T226_80" style:family="text">
      <style:text-properties fo:letter-spacing="-0.019cm"/>
    </style:style>
    <style:style style:name="T226_81" style:family="text"/>
    <style:style style:name="T226_82" style:family="text">
      <style:text-properties fo:letter-spacing="-0.018cm"/>
    </style:style>
    <style:style style:name="T226_83" style:family="text"/>
    <style:style style:name="T226_84" style:family="text">
      <style:text-properties fo:letter-spacing="-0.016cm"/>
    </style:style>
    <style:style style:name="T226_85" style:family="text"/>
    <style:style style:name="T226_86" style:family="text">
      <style:text-properties fo:letter-spacing="-0.014cm"/>
    </style:style>
    <style:style style:name="T226_87" style:family="text"/>
    <style:style style:name="T226_88" style:family="text">
      <style:text-properties fo:letter-spacing="-0.016cm"/>
    </style:style>
    <style:style style:name="T226_89" style:family="text"/>
    <style:style style:name="T226_90" style:family="text">
      <style:text-properties fo:letter-spacing="-0.014cm"/>
    </style:style>
    <style:style style:name="T226_91" style:family="text"/>
    <style:style style:name="T226_92" style:family="text">
      <style:text-properties fo:letter-spacing="-0.014cm"/>
    </style:style>
    <style:style style:name="T226_93" style:family="text"/>
    <style:style style:name="T226_94" style:family="text">
      <style:text-properties fo:letter-spacing="-0.014cm"/>
    </style:style>
    <style:style style:name="T226_95" style:family="text"/>
    <style:style style:name="T226_96" style:family="text">
      <style:text-properties fo:letter-spacing="-0.011cm"/>
    </style:style>
    <style:style style:name="T226_97" style:family="text"/>
    <style:style style:name="T226_98" style:family="text">
      <style:text-properties fo:letter-spacing="-0.014cm"/>
    </style:style>
    <style:style style:name="T226_99" style:family="text"/>
    <style:style style:name="T226_100" style:family="text">
      <style:text-properties fo:letter-spacing="-0.018cm"/>
    </style:style>
    <style:style style:name="T226_101" style:family="text"/>
    <style:style style:name="T226_102" style:family="text">
      <style:text-properties fo:letter-spacing="-0.019cm"/>
    </style:style>
    <style:style style:name="T226_103" style:family="text"/>
    <style:style style:name="T226_104" style:family="text">
      <style:text-properties fo:letter-spacing="-0.014cm"/>
    </style:style>
    <style:style style:name="T226_105" style:family="text"/>
    <style:style style:name="T226_106" style:family="text">
      <style:text-properties fo:letter-spacing="-0.005cm"/>
    </style:style>
    <style:style style:name="T226_107" style:family="text"/>
    <style:style style:name="T226_108" style:family="text">
      <style:text-properties fo:letter-spacing="-0.004cm"/>
    </style:style>
    <style:style style:name="T226_109" style:family="text"/>
    <style:style style:name="T226_110" style:family="text">
      <style:text-properties fo:letter-spacing="-0.004cm"/>
    </style:style>
    <style:style style:name="T226_111" style:family="text"/>
    <style:style style:name="T226_112" style:family="text">
      <style:text-properties fo:letter-spacing="-0.007cm"/>
    </style:style>
    <style:style style:name="T226_113" style:family="text"/>
    <style:style style:name="T226_114" style:family="text">
      <style:text-properties fo:letter-spacing="-0.004cm"/>
    </style:style>
    <style:style style:name="T226_115" style:family="text"/>
    <style:style style:name="T226_116" style:family="text">
      <style:text-properties fo:letter-spacing="-0.007cm"/>
    </style:style>
    <style:style style:name="T226_117" style:family="text"/>
    <style:style style:name="T226_118" style:family="text">
      <style:text-properties fo:letter-spacing="-0.007cm"/>
    </style:style>
    <style:style style:name="T226_119" style:family="text"/>
    <style:style style:name="T226_120" style:family="text">
      <style:text-properties fo:letter-spacing="-0.007cm"/>
    </style:style>
    <style:style style:name="T226_121" style:family="text"/>
    <style:style style:name="T226_122" style:family="text">
      <style:text-properties fo:letter-spacing="-0.005cm"/>
    </style:style>
    <style:style style:name="T226_123" style:family="text"/>
    <style:style style:name="T226_124" style:family="text">
      <style:text-properties fo:letter-spacing="-0.004cm"/>
    </style:style>
    <style:style style:name="T226_125" style:family="text"/>
    <style:style style:name="T226_126" style:family="text">
      <style:text-properties fo:letter-spacing="-0.005cm"/>
    </style:style>
    <style:style style:name="T226_127" style:family="text"/>
    <style:style style:name="T226_128" style:family="text">
      <style:text-properties fo:letter-spacing="-0.007cm"/>
    </style:style>
    <style:style style:name="T226_129" style:family="text"/>
    <style:style style:name="T226_130" style:family="text">
      <style:text-properties fo:letter-spacing="-0.009cm"/>
    </style:style>
    <style:style style:name="T226_131" style:family="text"/>
    <style:style style:name="T226_132" style:family="text">
      <style:text-properties fo:letter-spacing="-0.009cm"/>
    </style:style>
    <style:style style:name="T226_133" style:family="text"/>
    <style:style style:name="T226_134" style:family="text">
      <style:text-properties fo:letter-spacing="-0.021cm"/>
    </style:style>
    <style:style style:name="T226_135" style:family="text"/>
    <style:style style:name="T226_136" style:family="text">
      <style:text-properties fo:letter-spacing="-0.019cm"/>
    </style:style>
    <style:style style:name="T226_137" style:family="text"/>
    <style:style style:name="T226_138" style:family="text">
      <style:text-properties fo:letter-spacing="-0.002cm"/>
    </style:style>
    <style:style style:name="T226_139" style:family="text"/>
    <style:style style:name="T226_140" style:family="text">
      <style:text-properties fo:letter-spacing="-0.019cm"/>
    </style:style>
    <style:style style:name="T226_141" style:family="text"/>
    <style:style style:name="T226_142" style:family="text">
      <style:text-properties fo:letter-spacing="-0.018cm"/>
    </style:style>
    <style:style style:name="T226_143" style:family="text"/>
    <style:style style:name="T226_144" style:family="text">
      <style:text-properties fo:letter-spacing="-0.016cm"/>
    </style:style>
    <style:style style:name="T226_145" style:family="text"/>
    <style:style style:name="T226_146" style:family="text">
      <style:text-properties fo:letter-spacing="-0.019cm"/>
    </style:style>
    <style:style style:name="T226_147" style:family="text"/>
    <style:style style:name="T226_148" style:family="text">
      <style:text-properties fo:letter-spacing="-0.019cm"/>
    </style:style>
    <style:style style:name="T226_149" style:family="text"/>
    <style:style style:name="T226_150" style:family="text">
      <style:text-properties fo:letter-spacing="-0.019cm"/>
    </style:style>
    <style:style style:name="T226_151" style:family="text"/>
    <style:style style:name="T226_152" style:family="text">
      <style:text-properties fo:letter-spacing="-0.019cm"/>
    </style:style>
    <style:style style:name="T226_153" style:family="text"/>
    <style:style style:name="T226_154" style:family="text">
      <style:text-properties fo:letter-spacing="-0.016cm"/>
    </style:style>
    <style:style style:name="T226_155" style:family="text"/>
    <style:style style:name="T226_156" style:family="text">
      <style:text-properties fo:letter-spacing="-0.018cm"/>
    </style:style>
    <style:style style:name="T226_157" style:family="text"/>
    <style:style style:name="T226_158" style:family="text">
      <style:text-properties fo:letter-spacing="-0.016cm"/>
    </style:style>
    <style:style style:name="T226_159" style:family="text"/>
    <style:style style:name="T226_160" style:family="text">
      <style:text-properties fo:letter-spacing="-0.012cm"/>
    </style:style>
    <style:style style:name="T226_161" style:family="text"/>
    <style:style style:name="T226_162" style:family="text">
      <style:text-properties fo:letter-spacing="-0.019cm"/>
    </style:style>
    <style:style style:name="T226_163" style:family="text"/>
    <style:style style:name="T226_164" style:family="text">
      <style:text-properties fo:letter-spacing="-0.016cm"/>
    </style:style>
    <style:style style:name="T226_165" style:family="text"/>
    <style:style style:name="T226_166" style:family="text">
      <style:text-properties fo:letter-spacing="-0.016cm"/>
    </style:style>
    <style:style style:name="T226_167" style:family="text"/>
    <style:style style:name="P227" style:family="paragraph" style:parent-style-name="Normal">
      <style:paragraph-properties fo:text-align="justify" fo:margin-top="0.004cm" fo:margin-left="0.635cm" fo:margin-right="1.259cm"/>
    </style:style>
    <style:style style:name="T227_1" style:family="text"/>
    <style:style style:name="T227_2" style:family="text">
      <style:text-properties fo:letter-spacing="-0.011cm"/>
    </style:style>
    <style:style style:name="T227_3" style:family="text"/>
    <style:style style:name="T227_4" style:family="text">
      <style:text-properties fo:letter-spacing="-0.011cm"/>
    </style:style>
    <style:style style:name="T227_5" style:family="text"/>
    <style:style style:name="T227_6" style:family="text">
      <style:text-properties fo:letter-spacing="-0.011cm"/>
    </style:style>
    <style:style style:name="T227_7" style:family="text"/>
    <style:style style:name="T227_8" style:family="text">
      <style:text-properties fo:letter-spacing="-0.018cm"/>
    </style:style>
    <style:style style:name="T227_9" style:family="text"/>
    <style:style style:name="T227_10" style:family="text">
      <style:text-properties fo:letter-spacing="-0.012cm"/>
    </style:style>
    <style:style style:name="T227_11" style:family="text"/>
    <style:style style:name="T227_12" style:family="text">
      <style:text-properties fo:letter-spacing="-0.012cm"/>
    </style:style>
    <style:style style:name="T227_13" style:family="text"/>
    <style:style style:name="T227_14" style:family="text">
      <style:text-properties fo:letter-spacing="-0.012cm"/>
    </style:style>
    <style:style style:name="T227_15" style:family="text"/>
    <style:style style:name="T227_16" style:family="text">
      <style:text-properties fo:letter-spacing="-0.011cm"/>
    </style:style>
    <style:style style:name="T227_17" style:family="text"/>
    <style:style style:name="T227_18" style:family="text">
      <style:text-properties fo:letter-spacing="-0.011cm"/>
    </style:style>
    <style:style style:name="T227_19" style:family="text"/>
    <style:style style:name="T227_20" style:family="text">
      <style:text-properties fo:letter-spacing="-0.016cm"/>
    </style:style>
    <style:style style:name="T227_21" style:family="text"/>
    <style:style style:name="T227_22" style:family="text">
      <style:text-properties fo:letter-spacing="-0.014cm"/>
    </style:style>
    <style:style style:name="T227_23" style:family="text"/>
    <style:style style:name="T227_24" style:family="text">
      <style:text-properties fo:letter-spacing="-0.014cm"/>
    </style:style>
    <style:style style:name="T227_25" style:family="text"/>
    <style:style style:name="T227_26" style:family="text">
      <style:text-properties fo:letter-spacing="-0.014cm"/>
    </style:style>
    <style:style style:name="T227_27" style:family="text"/>
    <style:style style:name="S10" style:family="section" style:master-page-name="MasterPage9">
      <style:section-properties text:dont-balance-text-columns="false">
        <style:columns fo:column-count="0" fo:column-gap="1.27cm"/>
      </style:section-properties>
    </style:style>
    <style:style style:name="P228" style:family="paragraph" style:parent-style-name="Normal" style:master-page-name="MasterPage9">
      <style:paragraph-properties fo:text-align="justify" fo:margin-top="0.185cm" fo:margin-left="0.635cm" fo:margin-right="1.256cm"/>
    </style:style>
    <style:style style:name="T228_1" style:family="text"/>
    <style:style style:name="T228_2" style:family="text">
      <style:text-properties fo:letter-spacing="-0.023cm"/>
    </style:style>
    <style:style style:name="T228_3" style:family="text"/>
    <style:style style:name="T228_4" style:family="text">
      <style:text-properties fo:letter-spacing="-0.025cm"/>
    </style:style>
    <style:style style:name="T228_5" style:family="text"/>
    <style:style style:name="T228_6" style:family="text">
      <style:text-properties fo:letter-spacing="-0.019cm"/>
    </style:style>
    <style:style style:name="T228_7" style:family="text"/>
    <style:style style:name="T228_8" style:family="text">
      <style:text-properties fo:letter-spacing="-0.021cm"/>
    </style:style>
    <style:style style:name="T228_9" style:family="text"/>
    <style:style style:name="T228_10" style:family="text">
      <style:text-properties fo:letter-spacing="-0.025cm"/>
    </style:style>
    <style:style style:name="T228_11" style:family="text"/>
    <style:style style:name="T228_12" style:family="text">
      <style:text-properties fo:letter-spacing="-0.021cm"/>
    </style:style>
    <style:style style:name="T228_13" style:family="text"/>
    <style:style style:name="T228_14" style:family="text">
      <style:text-properties fo:letter-spacing="-0.025cm"/>
    </style:style>
    <style:style style:name="T228_15" style:family="text"/>
    <style:style style:name="T228_16" style:family="text">
      <style:text-properties fo:letter-spacing="-0.023cm"/>
    </style:style>
    <style:style style:name="T228_17" style:family="text"/>
    <style:style style:name="T228_18" style:family="text">
      <style:text-properties fo:letter-spacing="-0.019cm"/>
    </style:style>
    <style:style style:name="T228_19" style:family="text"/>
    <style:style style:name="T228_20" style:family="text">
      <style:text-properties fo:letter-spacing="-0.019cm"/>
    </style:style>
    <style:style style:name="T228_21" style:family="text"/>
    <style:style style:name="T228_22" style:family="text">
      <style:text-properties fo:letter-spacing="-0.023cm"/>
    </style:style>
    <style:style style:name="T228_23" style:family="text"/>
    <style:style style:name="T228_24" style:family="text">
      <style:text-properties fo:letter-spacing="-0.021cm"/>
    </style:style>
    <style:style style:name="T228_25" style:family="text"/>
    <style:style style:name="T228_26" style:family="text">
      <style:text-properties fo:letter-spacing="-0.028cm"/>
    </style:style>
    <style:style style:name="T228_27" style:family="text"/>
    <style:style style:name="T228_28" style:family="text">
      <style:text-properties fo:letter-spacing="-0.025cm"/>
    </style:style>
    <style:style style:name="T228_29" style:family="text"/>
    <style:style style:name="T228_30" style:family="text">
      <style:text-properties fo:letter-spacing="-0.023cm"/>
    </style:style>
    <style:style style:name="T228_31" style:family="text"/>
    <style:style style:name="T228_32" style:family="text">
      <style:text-properties fo:letter-spacing="-0.016cm"/>
    </style:style>
    <style:style style:name="T228_33" style:family="text"/>
    <style:style style:name="T228_34" style:family="text">
      <style:text-properties fo:letter-spacing="-0.016cm"/>
    </style:style>
    <style:style style:name="T228_35" style:family="text"/>
    <style:style style:name="T228_36" style:family="text">
      <style:text-properties fo:letter-spacing="-0.019cm"/>
    </style:style>
    <style:style style:name="T228_37" style:family="text"/>
    <style:style style:name="T228_38" style:family="text">
      <style:text-properties fo:letter-spacing="-0.018cm"/>
    </style:style>
    <style:style style:name="T228_39" style:family="text"/>
    <style:style style:name="T228_40" style:family="text">
      <style:text-properties fo:letter-spacing="-0.016cm"/>
    </style:style>
    <style:style style:name="T228_41" style:family="text"/>
    <style:style style:name="T228_42" style:family="text">
      <style:text-properties fo:letter-spacing="-0.019cm"/>
    </style:style>
    <style:style style:name="T228_43" style:family="text"/>
    <style:style style:name="T228_44" style:family="text">
      <style:text-properties fo:letter-spacing="-0.018cm"/>
    </style:style>
    <style:style style:name="T228_45" style:family="text"/>
    <style:style style:name="T228_46" style:family="text">
      <style:text-properties fo:letter-spacing="-0.014cm"/>
    </style:style>
    <style:style style:name="T228_47" style:family="text"/>
    <style:style style:name="T228_48" style:family="text">
      <style:text-properties fo:letter-spacing="-0.021cm"/>
    </style:style>
    <style:style style:name="T228_49" style:family="text"/>
    <style:style style:name="T228_50" style:family="text">
      <style:text-properties fo:letter-spacing="-0.019cm"/>
    </style:style>
    <style:style style:name="T228_51" style:family="text"/>
    <style:style style:name="T228_52" style:family="text">
      <style:text-properties fo:letter-spacing="-0.021cm"/>
    </style:style>
    <style:style style:name="T228_53" style:family="text"/>
    <style:style style:name="T228_54" style:family="text">
      <style:text-properties fo:letter-spacing="-0.021cm"/>
    </style:style>
    <style:style style:name="T228_55" style:family="text"/>
    <style:style style:name="T228_56" style:family="text">
      <style:text-properties fo:letter-spacing="-0.021cm"/>
    </style:style>
    <style:style style:name="T228_57" style:family="text"/>
    <style:style style:name="T228_58" style:family="text">
      <style:text-properties fo:letter-spacing="-0.004cm"/>
    </style:style>
    <style:style style:name="P229" style:family="paragraph" style:parent-style-name="Body_20_Text">
      <style:text-properties fo:font-size="11pt" style:font-size-asian="11pt"/>
    </style:style>
    <style:style style:name="P230" style:family="paragraph" style:parent-style-name="Normal">
      <style:paragraph-properties fo:text-align="justify" fo:margin-left="0.635cm" fo:margin-right="1.272cm"/>
    </style:style>
    <style:style style:name="T230_1" style:family="text"/>
    <style:style style:name="T230_2" style:family="text">
      <style:text-properties fo:letter-spacing="-0.002cm"/>
    </style:style>
    <style:style style:name="T230_3" style:family="text"/>
    <style:style style:name="P231" style:family="paragraph" style:parent-style-name="Body_20_Text">
      <style:paragraph-properties fo:text-align="justify" fo:margin-top="0.422cm" fo:margin-left="0.635cm" fo:margin-right="1.281cm"/>
    </style:style>
    <style:style style:name="T231_1" style:family="text"/>
    <style:style style:name="T231_2" style:family="text">
      <style:text-properties fo:letter-spacing="-0.023cm"/>
    </style:style>
    <style:style style:name="T231_3" style:family="text"/>
    <style:style style:name="T231_4" style:family="text">
      <style:text-properties fo:letter-spacing="-0.019cm"/>
    </style:style>
    <style:style style:name="T231_5" style:family="text"/>
    <style:style style:name="T231_6" style:family="text">
      <style:text-properties fo:letter-spacing="-0.018cm"/>
    </style:style>
    <style:style style:name="T231_7" style:family="text"/>
    <style:style style:name="T231_8" style:family="text">
      <style:text-properties fo:letter-spacing="-0.019cm"/>
    </style:style>
    <style:style style:name="T231_9" style:family="text"/>
    <style:style style:name="T231_10" style:family="text">
      <style:text-properties fo:letter-spacing="-0.023cm"/>
    </style:style>
    <style:style style:name="T231_11" style:family="text"/>
    <style:style style:name="T231_12" style:family="text">
      <style:text-properties fo:letter-spacing="-0.019cm"/>
    </style:style>
    <style:style style:name="T231_13" style:family="text"/>
    <style:style style:name="T231_14" style:family="text">
      <style:text-properties fo:letter-spacing="-0.019cm"/>
    </style:style>
    <style:style style:name="T231_15" style:family="text"/>
    <style:style style:name="T231_16" style:family="text">
      <style:text-properties fo:letter-spacing="-0.019cm"/>
    </style:style>
    <style:style style:name="T231_17" style:family="text"/>
    <style:style style:name="T231_18" style:family="text">
      <style:text-properties fo:letter-spacing="-0.018cm"/>
    </style:style>
    <style:style style:name="T231_19" style:family="text"/>
    <style:style style:name="T231_20" style:family="text">
      <style:text-properties fo:letter-spacing="-0.021cm"/>
    </style:style>
    <style:style style:name="T231_21" style:family="text"/>
    <style:style style:name="T231_22" style:family="text">
      <style:text-properties fo:letter-spacing="-0.018cm"/>
    </style:style>
    <style:style style:name="T231_23" style:family="text"/>
    <style:style style:name="T231_24" style:family="text">
      <style:text-properties fo:letter-spacing="-0.023cm"/>
    </style:style>
    <style:style style:name="T231_25" style:family="text"/>
    <style:style style:name="T231_26" style:family="text">
      <style:text-properties fo:letter-spacing="-0.019cm"/>
    </style:style>
    <style:style style:name="T231_27" style:family="text"/>
    <style:style style:name="T231_28" style:family="text">
      <style:text-properties fo:letter-spacing="-0.023cm"/>
    </style:style>
    <style:style style:name="T231_29" style:family="text"/>
    <style:style style:name="T231_30" style:family="text">
      <style:text-properties fo:letter-spacing="-0.019cm"/>
    </style:style>
    <style:style style:name="T231_31" style:family="text"/>
    <style:style style:name="T231_32" style:family="text">
      <style:text-properties fo:letter-spacing="-0.018cm"/>
    </style:style>
    <style:style style:name="T231_33" style:family="text"/>
    <style:style style:name="T231_34" style:family="text">
      <style:text-properties fo:letter-spacing="-0.019cm"/>
    </style:style>
    <style:style style:name="T231_35" style:family="text"/>
    <style:style style:name="T231_36" style:family="text">
      <style:text-properties fo:letter-spacing="-0.007cm"/>
    </style:style>
    <style:style style:name="T231_37" style:family="text"/>
    <style:style style:name="T231_38" style:family="text">
      <style:text-properties fo:letter-spacing="-0.007cm"/>
    </style:style>
    <style:style style:name="T231_39" style:family="text"/>
    <style:style style:name="T231_40" style:family="text">
      <style:text-properties fo:letter-spacing="-0.005cm"/>
    </style:style>
    <style:style style:name="T231_41" style:family="text"/>
    <style:style style:name="T231_42" style:family="text">
      <style:text-properties fo:letter-spacing="-0.005cm"/>
    </style:style>
    <style:style style:name="T231_43" style:family="text"/>
    <style:style style:name="T231_44" style:family="text">
      <style:text-properties fo:letter-spacing="-0.007cm"/>
    </style:style>
    <style:style style:name="T231_45" style:family="text"/>
    <style:style style:name="T231_46" style:family="text">
      <style:text-properties fo:letter-spacing="-0.009cm"/>
    </style:style>
    <style:style style:name="T231_47" style:family="text"/>
    <style:style style:name="T231_48" style:family="text">
      <style:text-properties fo:letter-spacing="-0.009cm"/>
    </style:style>
    <style:style style:name="T231_49" style:family="text"/>
    <style:style style:name="T231_50" style:family="text">
      <style:text-properties fo:letter-spacing="-0.005cm"/>
    </style:style>
    <style:style style:name="T231_51" style:family="text"/>
    <style:style style:name="T231_52" style:family="text">
      <style:text-properties fo:letter-spacing="-0.007cm"/>
    </style:style>
    <style:style style:name="T231_53" style:family="text"/>
    <style:style style:name="T231_54" style:family="text">
      <style:text-properties fo:letter-spacing="-0.007cm"/>
    </style:style>
    <style:style style:name="T231_55" style:family="text"/>
    <style:style style:name="T231_56" style:family="text">
      <style:text-properties fo:letter-spacing="-0.009cm"/>
    </style:style>
    <style:style style:name="T231_57" style:family="text"/>
    <style:style style:name="T231_58" style:family="text">
      <style:text-properties fo:letter-spacing="-0.007cm"/>
    </style:style>
    <style:style style:name="T231_59" style:family="text"/>
    <style:style style:name="T231_60" style:family="text">
      <style:text-properties fo:letter-spacing="-0.007cm"/>
    </style:style>
    <style:style style:name="T231_61" style:family="text"/>
    <style:style style:name="T231_62" style:family="text">
      <style:text-properties fo:letter-spacing="-0.007cm"/>
    </style:style>
    <style:style style:name="T231_63" style:family="text"/>
    <style:style style:name="T231_64" style:family="text">
      <style:text-properties fo:letter-spacing="-0.007cm"/>
    </style:style>
    <style:style style:name="T231_65" style:family="text"/>
    <style:style style:name="T231_66" style:family="text">
      <style:text-properties fo:letter-spacing="-0.004cm"/>
    </style:style>
    <style:style style:name="T231_67" style:family="text"/>
    <style:style style:name="P232" style:family="paragraph" style:parent-style-name="Body_20_Text">
      <style:paragraph-properties fo:margin-top="0.019cm"/>
    </style:style>
    <style:style style:name="P233" style:family="paragraph" style:parent-style-name="Body_20_Text">
      <style:paragraph-properties fo:text-align="justify" fo:margin-left="0.635cm" fo:margin-right="1.265cm"/>
    </style:style>
    <style:style style:name="T233_1" style:family="text">
      <style:text-properties style:text-underline-style="solid" style:text-underline-color="font-color"/>
    </style:style>
    <style:style style:name="T233_2" style:family="text"/>
    <style:style style:name="T233_3" style:family="text">
      <style:text-properties fo:letter-spacing="-0.004cm"/>
    </style:style>
    <style:style style:name="T233_4" style:family="text"/>
    <style:style style:name="T233_5" style:family="text">
      <style:text-properties fo:letter-spacing="-0.002cm"/>
    </style:style>
    <style:style style:name="T233_6" style:family="text"/>
    <style:style style:name="T233_7" style:family="text">
      <style:text-properties fo:letter-spacing="-0.005cm"/>
    </style:style>
    <style:style style:name="T233_8" style:family="text"/>
    <style:style style:name="T233_9" style:family="text">
      <style:text-properties fo:letter-spacing="-0.007cm"/>
    </style:style>
    <style:style style:name="T233_10" style:family="text"/>
    <style:style style:name="T233_11" style:family="text">
      <style:text-properties fo:letter-spacing="-0.004cm"/>
    </style:style>
    <style:style style:name="T233_12" style:family="text"/>
    <style:style style:name="T233_13" style:family="text">
      <style:text-properties fo:letter-spacing="-0.004cm"/>
    </style:style>
    <style:style style:name="T233_14" style:family="text"/>
    <style:style style:name="T233_15" style:family="text">
      <style:text-properties fo:letter-spacing="-0.005cm"/>
    </style:style>
    <style:style style:name="T233_16" style:family="text"/>
    <style:style style:name="T233_17" style:family="text">
      <style:text-properties fo:letter-spacing="-0.005cm"/>
    </style:style>
    <style:style style:name="T233_18" style:family="text"/>
    <style:style style:name="T233_19" style:family="text">
      <style:text-properties fo:letter-spacing="-0.007cm"/>
    </style:style>
    <style:style style:name="T233_20" style:family="text"/>
    <style:style style:name="T233_21" style:family="text">
      <style:text-properties fo:letter-spacing="-0.007cm"/>
    </style:style>
    <style:style style:name="T233_22" style:family="text"/>
    <style:style style:name="T233_23" style:family="text">
      <style:text-properties fo:letter-spacing="-0.005cm"/>
    </style:style>
    <style:style style:name="T233_24" style:family="text"/>
    <style:style style:name="T233_25" style:family="text">
      <style:text-properties fo:letter-spacing="-0.004cm"/>
    </style:style>
    <style:style style:name="T233_26" style:family="text"/>
    <style:style style:name="T233_27" style:family="text">
      <style:text-properties fo:letter-spacing="-0.004cm"/>
    </style:style>
    <style:style style:name="T233_28" style:family="text"/>
    <style:style style:name="T233_29" style:family="text">
      <style:text-properties fo:letter-spacing="-0.007cm"/>
    </style:style>
    <style:style style:name="T233_30" style:family="text"/>
    <style:style style:name="T233_31" style:family="text">
      <style:text-properties fo:letter-spacing="-0.007cm"/>
    </style:style>
    <style:style style:name="T233_32" style:family="text"/>
    <style:style style:name="T233_33" style:family="text">
      <style:text-properties fo:letter-spacing="-0.009cm"/>
    </style:style>
    <style:style style:name="T233_34" style:family="text"/>
    <style:style style:name="T233_35" style:family="text">
      <style:text-properties fo:letter-spacing="-0.009cm"/>
    </style:style>
    <style:style style:name="T233_36" style:family="text"/>
    <style:style style:name="T233_37" style:family="text">
      <style:text-properties fo:letter-spacing="-0.012cm"/>
    </style:style>
    <style:style style:name="T233_38" style:family="text"/>
    <style:style style:name="T233_39" style:family="text">
      <style:text-properties fo:letter-spacing="-0.012cm"/>
    </style:style>
    <style:style style:name="T233_40" style:family="text"/>
    <style:style style:name="T233_41" style:family="text">
      <style:text-properties fo:letter-spacing="-0.009cm"/>
    </style:style>
    <style:style style:name="T233_42" style:family="text"/>
    <style:style style:name="T233_43" style:family="text">
      <style:text-properties fo:letter-spacing="-0.009cm"/>
    </style:style>
    <style:style style:name="T233_44" style:family="text"/>
    <style:style style:name="T233_45" style:family="text">
      <style:text-properties fo:letter-spacing="-0.012cm"/>
    </style:style>
    <style:style style:name="T233_46" style:family="text"/>
    <style:style style:name="T233_47" style:family="text">
      <style:text-properties fo:letter-spacing="-0.009cm"/>
    </style:style>
    <style:style style:name="T233_48" style:family="text"/>
    <style:style style:name="T233_49" style:family="text">
      <style:text-properties fo:letter-spacing="-0.011cm"/>
    </style:style>
    <style:style style:name="T233_50" style:family="text"/>
    <style:style style:name="T233_51" style:family="text">
      <style:text-properties fo:letter-spacing="-0.007cm"/>
    </style:style>
    <style:style style:name="T233_52" style:family="text"/>
    <style:style style:name="T233_53" style:family="text">
      <style:text-properties fo:letter-spacing="-0.007cm"/>
    </style:style>
    <style:style style:name="T233_54" style:family="text"/>
    <style:style style:name="T233_55" style:family="text">
      <style:text-properties fo:letter-spacing="-0.011cm"/>
    </style:style>
    <style:style style:name="T233_56" style:family="text"/>
    <style:style style:name="T233_57" style:family="text">
      <style:text-properties fo:letter-spacing="-0.009cm"/>
    </style:style>
    <style:style style:name="T233_58" style:family="text"/>
    <style:style style:name="T233_59" style:family="text">
      <style:text-properties fo:letter-spacing="-0.012cm"/>
    </style:style>
    <style:style style:name="T233_60" style:family="text"/>
    <style:style style:name="T233_61" style:family="text">
      <style:text-properties fo:letter-spacing="-0.007cm"/>
    </style:style>
    <style:style style:name="T233_62" style:family="text"/>
    <style:style style:name="T233_63" style:family="text">
      <style:text-properties fo:letter-spacing="-0.009cm"/>
    </style:style>
    <style:style style:name="T233_64" style:family="text"/>
    <style:style style:name="T233_65" style:family="text">
      <style:text-properties fo:letter-spacing="-0.009cm"/>
    </style:style>
    <style:style style:name="T233_66" style:family="text"/>
    <style:style style:name="T233_67" style:family="text">
      <style:text-properties fo:letter-spacing="-0.012cm"/>
    </style:style>
    <style:style style:name="T233_68" style:family="text"/>
    <style:style style:name="T233_69" style:family="text">
      <style:text-properties fo:letter-spacing="-0.011cm"/>
    </style:style>
    <style:style style:name="T233_70" style:family="text"/>
    <style:style style:name="T233_71" style:family="text">
      <style:text-properties fo:letter-spacing="-0.012cm"/>
    </style:style>
    <style:style style:name="T233_72" style:family="text"/>
    <style:style style:name="T233_73" style:family="text">
      <style:text-properties fo:letter-spacing="-0.011cm"/>
    </style:style>
    <style:style style:name="T233_74" style:family="text"/>
    <style:style style:name="T233_75" style:family="text">
      <style:text-properties fo:letter-spacing="-0.011cm"/>
    </style:style>
    <style:style style:name="T233_76" style:family="text"/>
    <style:style style:name="T233_77" style:family="text">
      <style:text-properties fo:letter-spacing="-0.012cm"/>
    </style:style>
    <style:style style:name="T233_78" style:family="text"/>
    <style:style style:name="T233_79" style:family="text">
      <style:text-properties fo:letter-spacing="-0.011cm"/>
    </style:style>
    <style:style style:name="T233_80" style:family="text"/>
    <style:style style:name="T233_81" style:family="text">
      <style:text-properties fo:letter-spacing="-0.012cm"/>
    </style:style>
    <style:style style:name="T233_82" style:family="text"/>
    <style:style style:name="T233_83" style:family="text">
      <style:text-properties fo:letter-spacing="-0.011cm"/>
    </style:style>
    <style:style style:name="T233_84" style:family="text"/>
    <style:style style:name="T233_85" style:family="text">
      <style:text-properties fo:letter-spacing="-0.012cm"/>
    </style:style>
    <style:style style:name="T233_86" style:family="text"/>
    <style:style style:name="T233_87" style:family="text">
      <style:text-properties fo:letter-spacing="-0.011cm"/>
    </style:style>
    <style:style style:name="T233_88" style:family="text"/>
    <style:style style:name="T233_89" style:family="text">
      <style:text-properties fo:letter-spacing="-0.009cm"/>
    </style:style>
    <style:style style:name="T233_90" style:family="text"/>
    <style:style style:name="T233_91" style:family="text">
      <style:text-properties fo:letter-spacing="-0.012cm"/>
    </style:style>
    <style:style style:name="T233_92" style:family="text"/>
    <style:style style:name="T233_93" style:family="text">
      <style:text-properties fo:letter-spacing="-0.012cm"/>
    </style:style>
    <style:style style:name="T233_94" style:family="text"/>
    <style:style style:name="T233_95" style:family="text">
      <style:text-properties fo:letter-spacing="-0.011cm"/>
    </style:style>
    <style:style style:name="T233_96" style:family="text"/>
    <style:style style:name="P234" style:family="paragraph" style:parent-style-name="Body_20_Text">
      <style:paragraph-properties fo:text-align="justify" fo:margin-left="0.635cm" fo:margin-right="1.266cm"/>
    </style:style>
    <style:style style:name="T234_1" style:family="text">
      <style:text-properties style:text-underline-style="solid" style:text-underline-color="font-color"/>
    </style:style>
    <style:style style:name="T234_2" style:family="text">
      <style:text-properties fo:letter-spacing="-0.012cm" style:text-underline-style="solid" style:text-underline-color="font-color"/>
    </style:style>
    <style:style style:name="T234_3" style:family="text">
      <style:text-properties style:text-underline-style="solid" style:text-underline-color="font-color"/>
    </style:style>
    <style:style style:name="T234_4" style:family="text">
      <style:text-properties fo:letter-spacing="-0.012cm" style:text-underline-style="solid" style:text-underline-color="font-color"/>
    </style:style>
    <style:style style:name="T234_5" style:family="text">
      <style:text-properties style:text-underline-style="solid" style:text-underline-color="font-color"/>
    </style:style>
    <style:style style:name="T234_6" style:family="text">
      <style:text-properties fo:letter-spacing="-0.012cm" style:text-underline-style="solid" style:text-underline-color="font-color"/>
    </style:style>
    <style:style style:name="T234_7" style:family="text">
      <style:text-properties style:text-underline-style="solid" style:text-underline-color="font-color"/>
    </style:style>
    <style:style style:name="T234_8" style:family="text">
      <style:text-properties fo:letter-spacing="-0.007cm"/>
    </style:style>
    <style:style style:name="T234_9" style:family="text"/>
    <style:style style:name="T234_10" style:family="text">
      <style:text-properties fo:letter-spacing="-0.009cm"/>
    </style:style>
    <style:style style:name="T234_11" style:family="text"/>
    <style:style style:name="T234_12" style:family="text">
      <style:text-properties fo:letter-spacing="-0.012cm"/>
    </style:style>
    <style:style style:name="T234_13" style:family="text"/>
    <style:style style:name="T234_14" style:family="text">
      <style:text-properties fo:letter-spacing="-0.011cm"/>
    </style:style>
    <style:style style:name="T234_15" style:family="text"/>
    <style:style style:name="T234_16" style:family="text">
      <style:text-properties fo:letter-spacing="-0.012cm"/>
    </style:style>
    <style:style style:name="T234_17" style:family="text"/>
    <style:style style:name="T234_18" style:family="text">
      <style:text-properties fo:letter-spacing="-0.012cm"/>
    </style:style>
    <style:style style:name="T234_19" style:family="text"/>
    <style:style style:name="T234_20" style:family="text">
      <style:text-properties fo:letter-spacing="-0.012cm"/>
    </style:style>
    <style:style style:name="T234_21" style:family="text"/>
    <style:style style:name="T234_22" style:family="text">
      <style:text-properties fo:letter-spacing="-0.009cm"/>
    </style:style>
    <style:style style:name="T234_23" style:family="text"/>
    <style:style style:name="T234_24" style:family="text">
      <style:text-properties fo:letter-spacing="-0.012cm"/>
    </style:style>
    <style:style style:name="T234_25" style:family="text"/>
    <style:style style:name="T234_26" style:family="text">
      <style:text-properties fo:letter-spacing="-0.012cm"/>
    </style:style>
    <style:style style:name="T234_27" style:family="text"/>
    <style:style style:name="T234_28" style:family="text">
      <style:text-properties fo:letter-spacing="-0.011cm"/>
    </style:style>
    <style:style style:name="T234_29" style:family="text"/>
    <style:style style:name="T234_30" style:family="text">
      <style:text-properties fo:letter-spacing="-0.012cm"/>
    </style:style>
    <style:style style:name="T234_31" style:family="text"/>
    <style:style style:name="T234_32" style:family="text">
      <style:text-properties fo:letter-spacing="-0.011cm"/>
    </style:style>
    <style:style style:name="T234_33" style:family="text"/>
    <style:style style:name="T234_34" style:family="text">
      <style:text-properties fo:letter-spacing="-0.019cm"/>
    </style:style>
    <style:style style:name="T234_35" style:family="text"/>
    <style:style style:name="T234_36" style:family="text">
      <style:text-properties fo:letter-spacing="-0.016cm"/>
    </style:style>
    <style:style style:name="T234_37" style:family="text"/>
    <style:style style:name="T234_38" style:family="text">
      <style:text-properties fo:letter-spacing="-0.019cm"/>
    </style:style>
    <style:style style:name="T234_39" style:family="text"/>
    <style:style style:name="T234_40" style:family="text">
      <style:text-properties fo:letter-spacing="-0.019cm"/>
    </style:style>
    <style:style style:name="T234_41" style:family="text"/>
    <style:style style:name="T234_42" style:family="text">
      <style:text-properties fo:letter-spacing="-0.021cm"/>
    </style:style>
    <style:style style:name="T234_43" style:family="text"/>
    <style:style style:name="T234_44" style:family="text">
      <style:text-properties fo:letter-spacing="-0.019cm"/>
    </style:style>
    <style:style style:name="T234_45" style:family="text"/>
    <style:style style:name="T234_46" style:family="text">
      <style:text-properties fo:letter-spacing="-0.019cm"/>
    </style:style>
    <style:style style:name="T234_47" style:family="text"/>
    <style:style style:name="T234_48" style:family="text">
      <style:text-properties fo:letter-spacing="-0.018cm"/>
    </style:style>
    <style:style style:name="T234_49" style:family="text"/>
    <style:style style:name="T234_50" style:family="text">
      <style:text-properties fo:letter-spacing="-0.019cm"/>
    </style:style>
    <style:style style:name="T234_51" style:family="text"/>
    <style:style style:name="T234_52" style:family="text">
      <style:text-properties fo:letter-spacing="-0.021cm"/>
    </style:style>
    <style:style style:name="T234_53" style:family="text"/>
    <style:style style:name="T234_54" style:family="text">
      <style:text-properties fo:letter-spacing="-0.021cm"/>
    </style:style>
    <style:style style:name="T234_55" style:family="text"/>
    <style:style style:name="T234_56" style:family="text">
      <style:text-properties fo:letter-spacing="-0.019cm"/>
    </style:style>
    <style:style style:name="T234_57" style:family="text"/>
    <style:style style:name="T234_58" style:family="text">
      <style:text-properties fo:letter-spacing="-0.019cm"/>
    </style:style>
    <style:style style:name="T234_59" style:family="text"/>
    <style:style style:name="P235" style:family="paragraph" style:parent-style-name="Body_20_Text">
      <style:paragraph-properties fo:text-align="justify" fo:margin-left="0.635cm" fo:margin-right="1.281cm"/>
    </style:style>
    <style:style style:name="T235_1" style:family="text"/>
    <style:style style:name="P236" style:family="paragraph" style:parent-style-name="Normal">
      <style:paragraph-properties fo:text-align="justify" fo:margin-top="0.002cm" fo:margin-left="0.635cm"/>
    </style:style>
    <style:style style:name="T236_1" style:family="text">
      <style:text-properties fo:font-style="italic" style:font-style-asian="italic" style:font-name="Arial" fo:font-size="10pt" style:font-size-asian="10pt"/>
    </style:style>
    <style:style style:name="T236_2" style:family="text">
      <style:text-properties fo:letter-spacing="-0.009cm" fo:font-style="italic" style:font-style-asian="italic" style:font-name="Arial" fo:font-size="10pt" style:font-size-asian="10pt"/>
    </style:style>
    <style:style style:name="T236_3" style:family="text">
      <style:text-properties fo:font-style="italic" style:font-style-asian="italic" style:font-name="Arial" fo:font-size="10pt" style:font-size-asian="10pt"/>
    </style:style>
    <style:style style:name="T236_4" style:family="text">
      <style:text-properties fo:letter-spacing="-0.011cm" fo:font-style="italic" style:font-style-asian="italic" style:font-name="Arial" fo:font-size="10pt" style:font-size-asian="10pt"/>
    </style:style>
    <style:style style:name="T236_5" style:family="text">
      <style:text-properties fo:font-style="italic" style:font-style-asian="italic" style:font-name="Arial" fo:font-size="10pt" style:font-size-asian="10pt"/>
    </style:style>
    <style:style style:name="T236_6" style:family="text">
      <style:text-properties fo:letter-spacing="-0.014cm" fo:font-style="italic" style:font-style-asian="italic" style:font-name="Arial" fo:font-size="10pt" style:font-size-asian="10pt"/>
    </style:style>
    <style:style style:name="T236_7" style:family="text">
      <style:text-properties fo:font-style="italic" style:font-style-asian="italic" style:font-name="Arial" fo:font-size="10pt" style:font-size-asian="10pt"/>
    </style:style>
    <style:style style:name="T236_8" style:family="text">
      <style:text-properties fo:letter-spacing="-0.012cm" fo:font-style="italic" style:font-style-asian="italic" style:font-name="Arial" fo:font-size="10pt" style:font-size-asian="10pt"/>
    </style:style>
    <style:style style:name="T236_9" style:family="text">
      <style:text-properties fo:font-style="italic" style:font-style-asian="italic" style:font-name="Arial" fo:font-size="10pt" style:font-size-asian="10pt"/>
    </style:style>
    <style:style style:name="T236_10" style:family="text">
      <style:text-properties fo:letter-spacing="-0.011cm" fo:font-style="italic" style:font-style-asian="italic" style:font-name="Arial" fo:font-size="10pt" style:font-size-asian="10pt"/>
    </style:style>
    <style:style style:name="T236_11" style:family="text">
      <style:text-properties fo:font-style="italic" style:font-style-asian="italic" style:font-name="Arial" fo:font-size="10pt" style:font-size-asian="10pt"/>
    </style:style>
    <style:style style:name="T236_12" style:family="text">
      <style:text-properties fo:letter-spacing="-0.012cm" fo:font-style="italic" style:font-style-asian="italic" style:font-name="Arial" fo:font-size="10pt" style:font-size-asian="10pt"/>
    </style:style>
    <style:style style:name="T236_13" style:family="text">
      <style:text-properties fo:font-style="italic" style:font-style-asian="italic" style:font-name="Arial" fo:font-size="10pt" style:font-size-asian="10pt"/>
    </style:style>
    <style:style style:name="T236_14" style:family="text">
      <style:text-properties fo:letter-spacing="-0.007cm" fo:font-style="italic" style:font-style-asian="italic" style:font-name="Arial" fo:font-size="10pt" style:font-size-asian="10pt"/>
    </style:style>
    <style:style style:name="Table4" style:family="table">
      <style:table-properties table:align="left" style:width="16.365cm" fo:margin-left="0.653cm"/>
    </style:style>
    <style:style style:name="Column16" style:family="table-column">
      <style:table-column-properties style:column-width="1.245cm" style:use-optimal-column-width="false"/>
    </style:style>
    <style:style style:name="Column17" style:family="table-column">
      <style:table-column-properties style:column-width="4.168cm" style:use-optimal-column-width="false"/>
    </style:style>
    <style:style style:name="Column18" style:family="table-column">
      <style:table-column-properties style:column-width="4.105cm" style:use-optimal-column-width="false"/>
    </style:style>
    <style:style style:name="Column19" style:family="table-column">
      <style:table-column-properties style:column-width="6.847cm" style:use-optimal-column-width="false"/>
    </style:style>
    <style:style style:name="Row23" style:family="table-row">
      <style:table-row-properties style:min-row-height="0.808cm" style:use-optimal-row-height="false"/>
    </style:style>
    <style:style style:name="Cell82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237" style:family="paragraph" style:parent-style-name="Table_20_Paragraph">
      <style:paragraph-properties fo:text-align="center" fo:line-height="0.402cm" fo:margin-left="0.016cm" fo:margin-right="0.002cm"/>
    </style:style>
    <style:style style:name="T237_1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238" style:family="paragraph" style:parent-style-name="Table_20_Paragraph">
      <style:paragraph-properties fo:text-align="center" fo:line-height="0.37cm" fo:margin-left="0.016cm" fo:margin-right="0.005cm"/>
    </style:style>
    <style:style style:name="T238_1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83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239" style:family="paragraph" style:parent-style-name="Table_20_Paragraph">
      <style:paragraph-properties fo:text-align="center" fo:margin-top="0.198cm" fo:margin-left="0.012cm" fo:margin-right="0.005cm"/>
    </style:style>
    <style:style style:name="T239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84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240" style:family="paragraph" style:parent-style-name="Table_20_Paragraph">
      <style:paragraph-properties fo:text-align="center" fo:margin-top="0.198cm" fo:margin-left="0.005cm" fo:margin-right="0.002cm"/>
    </style:style>
    <style:style style:name="T240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85" style:family="table-cell">
      <style:table-cell-properties fo:background-color="#ddd9c3" style:vertical-align="top" fo:border-top="#000000 0.018cm solid" fo:border-bottom="#000000 0.018cm solid" fo:border-left="#000000 0.018cm solid" fo:border-right="#000000 0.018cm solid" fo:wrap-option="wrap"/>
    </style:style>
    <style:style style:name="P241" style:family="paragraph" style:parent-style-name="Table_20_Paragraph">
      <style:paragraph-properties fo:text-align="center" fo:margin-top="0.198cm" fo:margin-left="0.356cm" fo:margin-right="0.351cm"/>
    </style:style>
    <style:style style:name="T241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241_2" style:family="text">
      <style:text-properties fo:letter-spacing="-0.01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241_3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24" style:family="table-row">
      <style:table-row-properties style:min-row-height="0.684cm" style:use-optimal-row-height="false"/>
    </style:style>
    <style:style style:name="Cell8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2" style:family="paragraph" style:parent-style-name="Table_20_Paragraph">
      <style:paragraph-properties fo:text-align="center" fo:margin-top="0.138cm" fo:margin-left="0.016cm"/>
    </style:style>
    <style:style style:name="T242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8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3" style:family="paragraph" style:parent-style-name="Table_20_Paragraph">
      <style:paragraph-properties fo:text-align="center" fo:margin-top="0.138cm" fo:margin-left="0.012cm" fo:margin-right="0.011cm"/>
    </style:style>
    <style:style style:name="T24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3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3_4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3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8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4" style:family="paragraph" style:parent-style-name="Table_20_Paragraph">
      <style:paragraph-properties fo:text-align="center" fo:margin-top="0.138cm" fo:margin-left="0.005cm" fo:margin-right="0.005cm"/>
    </style:style>
    <style:style style:name="T24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4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4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8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5" style:family="paragraph" style:parent-style-name="Table_20_Paragraph">
      <style:paragraph-properties fo:margin-top="0.138cm" fo:margin-left="1.887cm"/>
    </style:style>
    <style:style style:name="T24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5_2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5_4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5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5" style:family="table-row">
      <style:table-row-properties style:min-row-height="0.545cm" style:use-optimal-row-height="false"/>
    </style:style>
    <style:style style:name="Cell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6" style:family="paragraph" style:parent-style-name="Table_20_Paragraph">
      <style:paragraph-properties fo:text-align="center" fo:margin-top="0.067cm" fo:margin-left="0.016cm"/>
    </style:style>
    <style:style style:name="T246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7" style:family="paragraph" style:parent-style-name="Table_20_Paragraph">
      <style:paragraph-properties fo:text-align="center" fo:margin-top="0.067cm" fo:margin-left="0.012cm" fo:margin-right="0.009cm"/>
    </style:style>
    <style:style style:name="T24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8" style:family="paragraph" style:parent-style-name="Table_20_Paragraph">
      <style:paragraph-properties fo:text-align="center" fo:margin-top="0.067cm" fo:margin-left="0.005cm" fo:margin-right="0.005cm"/>
    </style:style>
    <style:style style:name="T24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8_2" style:family="text">
      <style:text-properties fo:letter-spacing="-0.02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8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9" style:family="paragraph" style:parent-style-name="Table_20_Paragraph">
      <style:paragraph-properties fo:margin-top="0.067cm" fo:margin-left="2.2cm"/>
    </style:style>
    <style:style style:name="T24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9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49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6" style:family="table-row">
      <style:table-row-properties style:min-row-height="0.464cm" style:use-optimal-row-height="false"/>
    </style:style>
    <style:style style:name="Cell9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0" style:family="paragraph" style:parent-style-name="Table_20_Paragraph">
      <style:paragraph-properties fo:text-align="center" fo:line-height="0.4cm" fo:margin-top="0.028cm" fo:margin-left="0.016cm"/>
    </style:style>
    <style:style style:name="T250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1" style:family="paragraph" style:parent-style-name="Table_20_Paragraph">
      <style:paragraph-properties fo:text-align="center" fo:line-height="0.4cm" fo:margin-top="0.028cm" fo:margin-left="0.012cm" fo:margin-right="0.009cm"/>
    </style:style>
    <style:style style:name="T25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1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1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2" style:family="paragraph" style:parent-style-name="Table_20_Paragraph">
      <style:paragraph-properties fo:text-align="center" fo:line-height="0.4cm" fo:margin-top="0.028cm" fo:margin-left="0.007cm" fo:margin-right="0.002cm"/>
    </style:style>
    <style:style style:name="T25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2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2_4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2_5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3" style:family="paragraph" style:parent-style-name="Table_20_Paragraph">
      <style:paragraph-properties fo:line-height="0.4cm" fo:margin-top="0.028cm" fo:margin-left="2.133cm"/>
    </style:style>
    <style:style style:name="T25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3_2" style:family="text">
      <style:text-properties fo:letter-spacing="-0.02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3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7" style:family="table-row">
      <style:table-row-properties style:min-row-height="0.573cm" style:use-optimal-row-height="false"/>
    </style:style>
    <style:style style:name="Cell9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4" style:family="paragraph" style:parent-style-name="Table_20_Paragraph">
      <style:paragraph-properties fo:text-align="center" fo:margin-top="0.083cm" fo:margin-left="0.016cm"/>
    </style:style>
    <style:style style:name="T254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9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5" style:family="paragraph" style:parent-style-name="Table_20_Paragraph">
      <style:paragraph-properties fo:text-align="center" fo:margin-top="0.083cm" fo:margin-left="0.012cm" fo:margin-right="0.002cm"/>
    </style:style>
    <style:style style:name="T25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6" style:family="paragraph" style:parent-style-name="Table_20_Paragraph">
      <style:paragraph-properties fo:text-align="center" fo:margin-top="0.083cm" fo:margin-left="0.005cm" fo:margin-right="0.002cm"/>
    </style:style>
    <style:style style:name="T25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6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6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7" style:family="paragraph" style:parent-style-name="Table_20_Paragraph">
      <style:paragraph-properties fo:text-align="right" fo:margin-top="0.083cm" fo:margin-right="1.274cm"/>
    </style:style>
    <style:style style:name="T25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7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7_4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57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8" style:family="table-row">
      <style:table-row-properties style:min-row-height="0.654cm" style:use-optimal-row-height="false"/>
    </style:style>
    <style:style style:name="Cell10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8" style:family="paragraph" style:parent-style-name="Table_20_Paragraph">
      <style:paragraph-properties fo:text-align="center" fo:margin-top="0.122cm" fo:margin-left="0.016cm"/>
    </style:style>
    <style:style style:name="T258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9" style:family="paragraph" style:parent-style-name="Table_20_Paragraph">
      <style:paragraph-properties fo:text-align="center" fo:margin-top="0.122cm" fo:margin-left="0.012cm"/>
    </style:style>
    <style:style style:name="T25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0" style:family="paragraph" style:parent-style-name="Table_20_Paragraph">
      <style:paragraph-properties fo:text-align="center" fo:margin-top="0.122cm" fo:margin-left="0.005cm" fo:margin-right="0.004cm"/>
    </style:style>
    <style:style style:name="T26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0_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0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1" style:family="paragraph" style:parent-style-name="Table_20_Paragraph">
      <style:paragraph-properties fo:text-align="right" fo:margin-top="0.122cm" fo:margin-right="1.348cm"/>
    </style:style>
    <style:style style:name="T26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1_2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1_4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1_6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1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29" style:family="table-row">
      <style:table-row-properties style:min-row-height="0.545cm" style:use-optimal-row-height="false"/>
    </style:style>
    <style:style style:name="Cell10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2" style:family="paragraph" style:parent-style-name="Table_20_Paragraph">
      <style:paragraph-properties fo:text-align="center" fo:margin-top="0.071cm" fo:margin-left="0.016cm"/>
    </style:style>
    <style:style style:name="T262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3" style:family="paragraph" style:parent-style-name="Table_20_Paragraph">
      <style:paragraph-properties fo:text-align="center" fo:margin-top="0.071cm" fo:margin-left="0.012cm" fo:margin-right="0.009cm"/>
    </style:style>
    <style:style style:name="T263_1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4" style:family="paragraph" style:parent-style-name="Table_20_Paragraph">
      <style:paragraph-properties fo:text-align="center" fo:line-height="0.372cm" fo:margin-top="0.138cm" fo:margin-left="0.007cm" fo:margin-right="0.002cm"/>
    </style:style>
    <style:style style:name="T26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4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4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0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5" style:family="paragraph" style:parent-style-name="Table_20_Paragraph">
      <style:paragraph-properties fo:text-align="center" fo:margin-top="0.071cm" fo:margin-left="0.356cm"/>
    </style:style>
    <style:style style:name="T26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5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6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30" style:family="table-row">
      <style:table-row-properties style:min-row-height="0.549cm" style:use-optimal-row-height="false"/>
    </style:style>
    <style:style style:name="Cell1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6" style:family="paragraph" style:parent-style-name="Table_20_Paragraph">
      <style:paragraph-properties fo:text-align="center" fo:margin-top="0.071cm" fo:margin-left="0.016cm"/>
    </style:style>
    <style:style style:name="T266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7" style:family="paragraph" style:parent-style-name="Table_20_Paragraph">
      <style:paragraph-properties fo:text-align="center" fo:margin-top="0.071cm" fo:margin-left="0.012cm" fo:margin-right="0.004cm"/>
    </style:style>
    <style:style style:name="T267_1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8" style:family="paragraph" style:parent-style-name="Table_20_Paragraph">
      <style:paragraph-properties fo:text-align="center" fo:line-height="0.372cm" fo:margin-top="0.143cm" fo:margin-left="0.005cm" fo:margin-right="0.004cm"/>
    </style:style>
    <style:style style:name="T26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9" style:family="paragraph" style:parent-style-name="Table_20_Paragraph">
      <style:paragraph-properties fo:text-align="center" fo:margin-top="0.071cm" fo:margin-left="0.356cm" fo:margin-right="0.002cm"/>
    </style:style>
    <style:style style:name="T26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31" style:family="table-row">
      <style:table-row-properties style:min-row-height="0.545cm" style:use-optimal-row-height="false"/>
    </style:style>
    <style:style style:name="Cell1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0" style:family="paragraph" style:parent-style-name="Table_20_Paragraph">
      <style:paragraph-properties fo:text-align="center" fo:margin-top="0.067cm" fo:margin-left="0.016cm"/>
    </style:style>
    <style:style style:name="T270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1" style:family="paragraph" style:parent-style-name="Table_20_Paragraph">
      <style:paragraph-properties fo:text-align="center" fo:margin-top="0.067cm" fo:margin-left="0.012cm" fo:margin-right="0.009cm"/>
    </style:style>
    <style:style style:name="T27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1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1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2" style:family="paragraph" style:parent-style-name="Table_20_Paragraph">
      <style:paragraph-properties fo:text-align="center" fo:line-height="0.372cm" fo:margin-top="0.138cm" fo:margin-left="0.005cm" fo:margin-right="0.007cm"/>
    </style:style>
    <style:style style:name="T27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2_2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2_4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2_5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3" style:family="paragraph" style:parent-style-name="Table_20_Paragraph">
      <style:paragraph-properties fo:margin-top="0.067cm" fo:margin-left="2.369cm"/>
    </style:style>
    <style:style style:name="T27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3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3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32" style:family="table-row">
      <style:table-row-properties style:min-row-height="0.545cm" style:use-optimal-row-height="false"/>
    </style:style>
    <style:style style:name="Cell1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4" style:family="paragraph" style:parent-style-name="Table_20_Paragraph">
      <style:paragraph-properties fo:text-align="center" fo:margin-top="0.072cm" fo:margin-left="0.016cm"/>
    </style:style>
    <style:style style:name="T274_1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5" style:family="paragraph" style:parent-style-name="Table_20_Paragraph">
      <style:paragraph-properties fo:text-align="center" fo:margin-top="0.072cm" fo:margin-left="0.012cm" fo:margin-right="0.007cm"/>
    </style:style>
    <style:style style:name="T275_1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6" style:family="paragraph" style:parent-style-name="Table_20_Paragraph">
      <style:paragraph-properties fo:text-align="center" fo:line-height="0.372cm" fo:margin-top="0.139cm" fo:margin-left="0.005cm" fo:margin-right="0.002cm"/>
    </style:style>
    <style:style style:name="T27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6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6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7" style:family="paragraph" style:parent-style-name="Table_20_Paragraph">
      <style:paragraph-properties fo:margin-top="0.072cm" fo:margin-left="2.438cm"/>
    </style:style>
    <style:style style:name="T27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7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7_4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77_5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33" style:family="table-row">
      <style:table-row-properties style:min-row-height="0.549cm" style:use-optimal-row-height="false"/>
    </style:style>
    <style:style style:name="Cell1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8" style:family="paragraph" style:parent-style-name="Table_20_Paragraph">
      <style:paragraph-properties fo:text-align="center" fo:margin-top="0.071cm" fo:margin-left="0.016cm" fo:margin-right="0.009cm"/>
    </style:style>
    <style:style style:name="T278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9" style:family="paragraph" style:parent-style-name="Table_20_Paragraph">
      <style:paragraph-properties fo:text-align="center" fo:margin-top="0.071cm" fo:margin-left="0.012cm" fo:margin-right="0.004cm"/>
    </style:style>
    <style:style style:name="T27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0" style:family="paragraph" style:parent-style-name="Table_20_Paragraph">
      <style:paragraph-properties fo:text-align="center" fo:line-height="0.372cm" fo:margin-top="0.143cm" fo:margin-left="0.007cm" fo:margin-right="0.002cm"/>
    </style:style>
    <style:style style:name="T28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0_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0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1" style:family="paragraph" style:parent-style-name="Table_20_Paragraph">
      <style:paragraph-properties fo:text-align="center" fo:margin-top="0.071cm" fo:margin-left="0.356cm" fo:margin-right="0.004cm"/>
    </style:style>
    <style:style style:name="T28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1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1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34" style:family="table-row">
      <style:table-row-properties style:min-row-height="0.545cm" style:use-optimal-row-height="false"/>
    </style:style>
    <style:style style:name="Cell1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2" style:family="paragraph" style:parent-style-name="Table_20_Paragraph">
      <style:paragraph-properties fo:text-align="center" fo:margin-top="0.067cm" fo:margin-left="0.016cm" fo:margin-right="0.009cm"/>
    </style:style>
    <style:style style:name="T282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3" style:family="paragraph" style:parent-style-name="Table_20_Paragraph">
      <style:paragraph-properties fo:text-align="center" fo:margin-top="0.067cm" fo:margin-left="0.012cm" fo:margin-right="0.009cm"/>
    </style:style>
    <style:style style:name="T28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4" style:family="paragraph" style:parent-style-name="Table_20_Paragraph">
      <style:paragraph-properties fo:text-align="center" fo:line-height="0.372cm" fo:margin-top="0.138cm" fo:margin-left="0.005cm" fo:margin-right="0.002cm"/>
    </style:style>
    <style:style style:name="T28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5" style:family="paragraph" style:parent-style-name="Table_20_Paragraph">
      <style:paragraph-properties fo:text-align="right" fo:margin-top="0.067cm" fo:margin-right="1.355cm"/>
    </style:style>
    <style:style style:name="T28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5_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5_4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285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286" style:family="paragraph" style:parent-style-name="Body_20_Text">
      <style:paragraph-properties fo:margin-top="0.037cm"/>
      <style:text-properties fo:font-style="italic" style:font-style-asian="italic" style:font-name="Arial"/>
    </style:style>
    <style:style style:name="P287" style:family="paragraph" style:parent-style-name="Body_20_Text">
      <style:paragraph-properties fo:text-align="justify" fo:line-height="107%" fo:margin-top="0.002cm" fo:margin-left="0.635cm" fo:margin-right="1.272cm"/>
    </style:style>
    <style:style style:name="T287_1" style:family="text">
      <style:text-properties style:text-underline-style="solid" style:text-underline-color="font-color"/>
    </style:style>
    <style:style style:name="T287_2" style:family="text"/>
    <style:style style:name="T287_3" style:family="text">
      <style:text-properties fo:letter-spacing="-0.002cm"/>
    </style:style>
    <style:style style:name="T287_4" style:family="text"/>
    <style:style style:name="S11" style:family="section" style:master-page-name="MasterPage10">
      <style:section-properties text:dont-balance-text-columns="false">
        <style:columns fo:column-count="0" fo:column-gap="1.27cm"/>
      </style:section-properties>
    </style:style>
    <style:style style:name="P288" style:family="paragraph" style:parent-style-name="Body_20_Text" style:master-page-name="MasterPage10">
      <style:paragraph-properties fo:text-align="justify" fo:margin-top="0.183cm" fo:margin-left="0.635cm" fo:margin-right="1.265cm"/>
    </style:style>
    <style:style style:name="T288_1" style:family="text">
      <style:text-properties style:text-underline-style="solid" style:text-underline-color="font-color"/>
    </style:style>
    <style:style style:name="T288_2" style:family="text"/>
    <style:style style:name="T288_3" style:family="text">
      <style:text-properties fo:letter-spacing="-0.019cm"/>
    </style:style>
    <style:style style:name="T288_4" style:family="text"/>
    <style:style style:name="T288_5" style:family="text">
      <style:text-properties fo:letter-spacing="-0.019cm"/>
    </style:style>
    <style:style style:name="T288_6" style:family="text"/>
    <style:style style:name="T288_7" style:family="text">
      <style:text-properties fo:letter-spacing="-0.019cm"/>
    </style:style>
    <style:style style:name="T288_8" style:family="text"/>
    <style:style style:name="T288_9" style:family="text">
      <style:text-properties fo:letter-spacing="-0.019cm"/>
    </style:style>
    <style:style style:name="T288_10" style:family="text"/>
    <style:style style:name="T288_11" style:family="text">
      <style:text-properties fo:letter-spacing="-0.021cm"/>
    </style:style>
    <style:style style:name="T288_12" style:family="text"/>
    <style:style style:name="T288_13" style:family="text">
      <style:text-properties fo:letter-spacing="-0.018cm"/>
    </style:style>
    <style:style style:name="T288_14" style:family="text"/>
    <style:style style:name="T288_15" style:family="text">
      <style:text-properties fo:letter-spacing="-0.021cm"/>
    </style:style>
    <style:style style:name="T288_16" style:family="text"/>
    <style:style style:name="T288_17" style:family="text">
      <style:text-properties fo:letter-spacing="-0.019cm"/>
    </style:style>
    <style:style style:name="T288_18" style:family="text"/>
    <style:style style:name="T288_19" style:family="text">
      <style:text-properties fo:letter-spacing="-0.021cm"/>
    </style:style>
    <style:style style:name="T288_20" style:family="text"/>
    <style:style style:name="T288_21" style:family="text">
      <style:text-properties fo:letter-spacing="-0.018cm"/>
    </style:style>
    <style:style style:name="T288_22" style:family="text"/>
    <style:style style:name="T288_23" style:family="text">
      <style:text-properties fo:letter-spacing="-0.021cm"/>
    </style:style>
    <style:style style:name="T288_24" style:family="text"/>
    <style:style style:name="T288_25" style:family="text">
      <style:text-properties fo:letter-spacing="-0.019cm"/>
    </style:style>
    <style:style style:name="T288_26" style:family="text"/>
    <style:style style:name="T288_27" style:family="text">
      <style:text-properties fo:letter-spacing="-0.018cm"/>
    </style:style>
    <style:style style:name="T288_28" style:family="text"/>
    <style:style style:name="T288_29" style:family="text">
      <style:text-properties fo:letter-spacing="-0.021cm"/>
    </style:style>
    <style:style style:name="T288_30" style:family="text"/>
    <style:style style:name="T288_31" style:family="text">
      <style:text-properties fo:letter-spacing="-0.019cm"/>
    </style:style>
    <style:style style:name="T288_32" style:family="text"/>
    <style:style style:name="T288_33" style:family="text">
      <style:text-properties fo:letter-spacing="-0.025cm"/>
    </style:style>
    <style:style style:name="T288_34" style:family="text"/>
    <style:style style:name="T288_35" style:family="text">
      <style:text-properties fo:letter-spacing="-0.025cm"/>
    </style:style>
    <style:style style:name="T288_36" style:family="text"/>
    <style:style style:name="T288_37" style:family="text">
      <style:text-properties fo:letter-spacing="-0.023cm"/>
    </style:style>
    <style:style style:name="T288_38" style:family="text"/>
    <style:style style:name="T288_39" style:family="text">
      <style:text-properties fo:letter-spacing="-0.021cm"/>
    </style:style>
    <style:style style:name="T288_40" style:family="text"/>
    <style:style style:name="T288_41" style:family="text">
      <style:text-properties fo:letter-spacing="-0.021cm"/>
    </style:style>
    <style:style style:name="T288_42" style:family="text"/>
    <style:style style:name="T288_43" style:family="text">
      <style:text-properties fo:letter-spacing="-0.023cm"/>
    </style:style>
    <style:style style:name="T288_44" style:family="text"/>
    <style:style style:name="T288_45" style:family="text">
      <style:text-properties fo:letter-spacing="-0.025cm"/>
    </style:style>
    <style:style style:name="T288_46" style:family="text"/>
    <style:style style:name="T288_47" style:family="text">
      <style:text-properties fo:letter-spacing="-0.023cm"/>
    </style:style>
    <style:style style:name="T288_48" style:family="text"/>
    <style:style style:name="T288_49" style:family="text">
      <style:text-properties fo:letter-spacing="-0.025cm"/>
    </style:style>
    <style:style style:name="T288_50" style:family="text"/>
    <style:style style:name="T288_51" style:family="text">
      <style:text-properties fo:letter-spacing="-0.025cm"/>
    </style:style>
    <style:style style:name="T288_52" style:family="text"/>
    <style:style style:name="T288_53" style:family="text">
      <style:text-properties fo:letter-spacing="-0.023cm"/>
    </style:style>
    <style:style style:name="T288_54" style:family="text"/>
    <style:style style:name="T288_55" style:family="text">
      <style:text-properties fo:letter-spacing="-0.025cm"/>
    </style:style>
    <style:style style:name="T288_56" style:family="text"/>
    <style:style style:name="T288_57" style:family="text">
      <style:text-properties fo:letter-spacing="-0.025cm"/>
    </style:style>
    <style:style style:name="T288_58" style:family="text"/>
    <style:style style:name="T288_59" style:family="text">
      <style:text-properties fo:letter-spacing="-0.004cm"/>
    </style:style>
    <style:style style:name="T288_60" style:family="text"/>
    <style:style style:name="P289" style:family="paragraph" style:parent-style-name="Body_20_Text">
      <style:paragraph-properties fo:text-align="justify" fo:margin-left="0.635cm" fo:margin-right="1.279cm"/>
    </style:style>
    <style:style style:name="T289_1" style:family="text">
      <style:text-properties style:text-underline-style="solid" style:text-underline-color="font-color"/>
    </style:style>
    <style:style style:name="T289_2" style:family="text"/>
    <style:style style:name="P290" style:family="paragraph" style:parent-style-name="Heading_20_2">
      <style:paragraph-properties fo:text-align="left" fo:margin-top="0.004cm">
        <style:tab-stops>
          <style:tab-stop style:type="left" style:leader-style="none" style:position="0cm"/>
        </style:tab-stops>
      </style:paragraph-properties>
      <style:text-properties style:font-name="Times New Roman"/>
    </style:style>
    <style:style style:name="T290_1" style:family="text">
      <style:text-properties fo:color="#006fc0" style:font-name="Times New Roman"/>
    </style:style>
    <style:style style:name="T290_2" style:family="text">
      <style:text-properties fo:letter-spacing="-0.012cm" fo:color="#006fc0" style:font-name="Times New Roman"/>
    </style:style>
    <style:style style:name="T290_3" style:family="text">
      <style:text-properties fo:color="#006fc0" style:font-name="Times New Roman"/>
    </style:style>
    <style:style style:name="T290_4" style:family="text">
      <style:text-properties fo:letter-spacing="-0.014cm" fo:color="#006fc0" style:font-name="Times New Roman"/>
    </style:style>
    <style:style style:name="T290_5" style:family="text">
      <style:text-properties fo:color="#006fc0" style:font-name="Times New Roman"/>
    </style:style>
    <style:style style:name="T290_6" style:family="text">
      <style:text-properties fo:letter-spacing="-0.011cm" fo:color="#006fc0" style:font-name="Times New Roman"/>
    </style:style>
    <style:style style:name="T290_7" style:family="text">
      <style:text-properties fo:letter-spacing="-0.004cm" fo:color="#006fc0" style:font-name="Times New Roman"/>
    </style:style>
    <style:style style:name="P291" style:family="paragraph" style:parent-style-name="Body_20_Text">
      <style:paragraph-properties fo:margin-top="0.078cm"/>
      <style:text-properties style:font-name="Times New Roman" fo:font-weight="bold" style:font-weight-asian="bold"/>
    </style:style>
    <style:style style:name="P292" style:family="paragraph" style:parent-style-name="Body_20_Text">
      <style:paragraph-properties fo:text-align="justify" fo:margin-left="0.635cm" fo:margin-right="1.272cm"/>
    </style:style>
    <style:style style:name="T292_1" style:family="text"/>
    <style:style style:name="T292_2" style:family="text">
      <style:text-properties fo:letter-spacing="-0.007cm"/>
    </style:style>
    <style:style style:name="T292_3" style:family="text"/>
    <style:style style:name="T292_4" style:family="text">
      <style:text-properties fo:letter-spacing="-0.009cm"/>
    </style:style>
    <style:style style:name="T292_5" style:family="text"/>
    <style:style style:name="T292_6" style:family="text">
      <style:text-properties fo:letter-spacing="-0.012cm"/>
    </style:style>
    <style:style style:name="T292_7" style:family="text"/>
    <style:style style:name="T292_8" style:family="text">
      <style:text-properties fo:letter-spacing="-0.011cm"/>
    </style:style>
    <style:style style:name="T292_9" style:family="text"/>
    <style:style style:name="T292_10" style:family="text">
      <style:text-properties fo:letter-spacing="-0.012cm"/>
    </style:style>
    <style:style style:name="T292_11" style:family="text"/>
    <style:style style:name="T292_12" style:family="text">
      <style:text-properties fo:letter-spacing="-0.009cm"/>
    </style:style>
    <style:style style:name="T292_13" style:family="text"/>
    <style:style style:name="T292_14" style:family="text">
      <style:text-properties fo:letter-spacing="-0.007cm"/>
    </style:style>
    <style:style style:name="T292_15" style:family="text"/>
    <style:style style:name="T292_16" style:family="text">
      <style:text-properties fo:letter-spacing="-0.009cm"/>
    </style:style>
    <style:style style:name="T292_17" style:family="text"/>
    <style:style style:name="T292_18" style:family="text">
      <style:text-properties fo:letter-spacing="-0.009cm"/>
    </style:style>
    <style:style style:name="T292_19" style:family="text"/>
    <style:style style:name="T292_20" style:family="text">
      <style:text-properties fo:letter-spacing="-0.011cm"/>
    </style:style>
    <style:style style:name="T292_21" style:family="text"/>
    <style:style style:name="T292_22" style:family="text">
      <style:text-properties fo:letter-spacing="-0.009cm"/>
    </style:style>
    <style:style style:name="T292_23" style:family="text"/>
    <style:style style:name="T292_24" style:family="text">
      <style:text-properties fo:letter-spacing="-0.011cm"/>
    </style:style>
    <style:style style:name="T292_25" style:family="text"/>
    <style:style style:name="T292_26" style:family="text">
      <style:text-properties fo:letter-spacing="-0.009cm"/>
    </style:style>
    <style:style style:name="T292_27" style:family="text"/>
    <style:style style:name="T292_28" style:family="text">
      <style:text-properties fo:letter-spacing="-0.009cm"/>
    </style:style>
    <style:style style:name="T292_29" style:family="text"/>
    <style:style style:name="T292_30" style:family="text">
      <style:text-properties fo:letter-spacing="-0.009cm"/>
    </style:style>
    <style:style style:name="T292_31" style:family="text"/>
    <style:style style:name="P293" style:family="paragraph" style:parent-style-name="Body_20_Text">
      <style:paragraph-properties fo:margin-top="0.014cm"/>
    </style:style>
    <style:style style:name="P294" style:family="paragraph" style:parent-style-name="Body_20_Text">
      <style:paragraph-properties fo:text-align="justify" fo:margin-top="0.002cm" fo:margin-left="0.635cm" fo:margin-right="1.263cm"/>
    </style:style>
    <style:style style:name="T294_1" style:family="text">
      <style:text-properties style:font-name="Arial" fo:font-weight="bold" style:font-weight-asian="bold"/>
    </style:style>
    <style:style style:name="T294_2" style:family="text">
      <style:text-properties fo:letter-spacing="-0.002cm" style:font-name="Arial" fo:font-weight="bold" style:font-weight-asian="bold"/>
    </style:style>
    <style:style style:name="T294_3" style:family="text"/>
    <style:style style:name="T294_4" style:family="text">
      <style:text-properties fo:letter-spacing="-0.005cm"/>
    </style:style>
    <style:style style:name="T294_5" style:family="text"/>
    <style:style style:name="T294_6" style:family="text">
      <style:text-properties fo:letter-spacing="-0.004cm"/>
    </style:style>
    <style:style style:name="T294_7" style:family="text"/>
    <style:style style:name="T294_8" style:family="text">
      <style:text-properties fo:letter-spacing="-0.007cm"/>
    </style:style>
    <style:style style:name="T294_9" style:family="text"/>
    <style:style style:name="T294_10" style:family="text">
      <style:text-properties fo:letter-spacing="-0.007cm"/>
    </style:style>
    <style:style style:name="T294_11" style:family="text"/>
    <style:style style:name="T294_12" style:family="text">
      <style:text-properties fo:letter-spacing="-0.007cm"/>
    </style:style>
    <style:style style:name="T294_13" style:family="text"/>
    <style:style style:name="T294_14" style:family="text">
      <style:text-properties fo:letter-spacing="-0.007cm"/>
    </style:style>
    <style:style style:name="T294_15" style:family="text"/>
    <style:style style:name="T294_16" style:family="text">
      <style:text-properties fo:letter-spacing="-0.007cm"/>
    </style:style>
    <style:style style:name="T294_17" style:family="text"/>
    <style:style style:name="T294_18" style:family="text">
      <style:text-properties fo:letter-spacing="-0.007cm"/>
    </style:style>
    <style:style style:name="T294_19" style:family="text"/>
    <style:style style:name="T294_20" style:family="text">
      <style:text-properties fo:letter-spacing="-0.005cm"/>
    </style:style>
    <style:style style:name="T294_21" style:family="text"/>
    <style:style style:name="T294_22" style:family="text">
      <style:text-properties fo:letter-spacing="-0.005cm"/>
    </style:style>
    <style:style style:name="T294_23" style:family="text"/>
    <style:style style:name="T294_24" style:family="text">
      <style:text-properties fo:letter-spacing="-0.007cm"/>
    </style:style>
    <style:style style:name="T294_25" style:family="text"/>
    <style:style style:name="T294_26" style:family="text">
      <style:text-properties fo:letter-spacing="-0.007cm"/>
    </style:style>
    <style:style style:name="T294_27" style:family="text"/>
    <style:style style:name="T294_28" style:family="text">
      <style:text-properties fo:letter-spacing="-0.005cm"/>
    </style:style>
    <style:style style:name="T294_29" style:family="text"/>
    <style:style style:name="T294_30" style:family="text">
      <style:text-properties fo:letter-spacing="-0.007cm"/>
    </style:style>
    <style:style style:name="T294_31" style:family="text"/>
    <style:style style:name="T294_32" style:family="text">
      <style:text-properties fo:letter-spacing="-0.007cm"/>
    </style:style>
    <style:style style:name="T294_33" style:family="text"/>
    <style:style style:name="T294_34" style:family="text">
      <style:text-properties fo:letter-spacing="-0.007cm"/>
    </style:style>
    <style:style style:name="T294_35" style:family="text"/>
    <style:style style:name="T294_36" style:family="text">
      <style:text-properties fo:letter-spacing="-0.005cm"/>
    </style:style>
    <style:style style:name="T294_37" style:family="text"/>
    <style:style style:name="T294_38" style:family="text">
      <style:text-properties fo:letter-spacing="-0.005cm"/>
    </style:style>
    <style:style style:name="T294_39" style:family="text"/>
    <style:style style:name="T294_40" style:family="text">
      <style:text-properties fo:letter-spacing="-0.007cm"/>
    </style:style>
    <style:style style:name="T294_41" style:family="text"/>
    <style:style style:name="T294_42" style:family="text">
      <style:text-properties fo:letter-spacing="-0.004cm"/>
    </style:style>
    <style:style style:name="T294_43" style:family="text"/>
    <style:style style:name="T294_44" style:family="text">
      <style:text-properties fo:letter-spacing="-0.004cm"/>
    </style:style>
    <style:style style:name="T294_45" style:family="text"/>
    <style:style style:name="T294_46" style:family="text">
      <style:text-properties fo:letter-spacing="-0.007cm"/>
    </style:style>
    <style:style style:name="T294_47" style:family="text"/>
    <style:style style:name="T294_48" style:family="text">
      <style:text-properties fo:letter-spacing="-0.004cm"/>
    </style:style>
    <style:style style:name="T294_49" style:family="text"/>
    <style:style style:name="T294_50" style:family="text">
      <style:text-properties fo:letter-spacing="-0.007cm"/>
    </style:style>
    <style:style style:name="T294_51" style:family="text"/>
    <style:style style:name="T294_52" style:family="text">
      <style:text-properties fo:letter-spacing="-0.004cm"/>
    </style:style>
    <style:style style:name="T294_53" style:family="text"/>
    <style:style style:name="T294_54" style:family="text">
      <style:text-properties fo:letter-spacing="-0.007cm"/>
    </style:style>
    <style:style style:name="T294_55" style:family="text"/>
    <style:style style:name="T294_56" style:family="text">
      <style:text-properties fo:letter-spacing="-0.009cm"/>
    </style:style>
    <style:style style:name="T294_57" style:family="text"/>
    <style:style style:name="T294_58" style:family="text">
      <style:text-properties fo:letter-spacing="-0.005cm"/>
    </style:style>
    <style:style style:name="T294_59" style:family="text"/>
    <style:style style:name="T294_60" style:family="text">
      <style:text-properties fo:letter-spacing="0.071cm"/>
    </style:style>
    <style:style style:name="T294_61" style:family="text"/>
    <style:style style:name="T294_62" style:family="text">
      <style:text-properties fo:letter-spacing="-0.011cm"/>
    </style:style>
    <style:style style:name="T294_63" style:family="text"/>
    <style:style style:name="T294_64" style:family="text">
      <style:text-properties fo:letter-spacing="-0.012cm"/>
    </style:style>
    <style:style style:name="T294_65" style:family="text"/>
    <style:style style:name="T294_66" style:family="text">
      <style:text-properties fo:letter-spacing="-0.011cm"/>
    </style:style>
    <style:style style:name="T294_67" style:family="text"/>
    <style:style style:name="T294_68" style:family="text">
      <style:text-properties fo:letter-spacing="-0.014cm"/>
    </style:style>
    <style:style style:name="T294_69" style:family="text"/>
    <style:style style:name="T294_70" style:family="text">
      <style:text-properties fo:letter-spacing="-0.011cm"/>
    </style:style>
    <style:style style:name="T294_71" style:family="text"/>
    <style:style style:name="T294_72" style:family="text">
      <style:text-properties fo:letter-spacing="-0.005cm"/>
    </style:style>
    <style:style style:name="T294_73" style:family="text"/>
    <style:style style:name="T294_74" style:family="text">
      <style:text-properties fo:letter-spacing="-0.016cm"/>
    </style:style>
    <style:style style:name="T294_75" style:family="text"/>
    <style:style style:name="T294_76" style:family="text">
      <style:text-properties fo:letter-spacing="-0.011cm"/>
    </style:style>
    <style:style style:name="T294_77" style:family="text"/>
    <style:style style:name="T294_78" style:family="text">
      <style:text-properties fo:letter-spacing="-0.012cm"/>
    </style:style>
    <style:style style:name="T294_79" style:family="text"/>
    <style:style style:name="T294_80" style:family="text">
      <style:text-properties fo:letter-spacing="-0.011cm"/>
    </style:style>
    <style:style style:name="T294_81" style:family="text"/>
    <style:style style:name="T294_82" style:family="text">
      <style:text-properties fo:letter-spacing="-0.012cm"/>
    </style:style>
    <style:style style:name="T294_83" style:family="text"/>
    <style:style style:name="T294_84" style:family="text">
      <style:text-properties fo:letter-spacing="-0.011cm"/>
    </style:style>
    <style:style style:name="T294_85" style:family="text"/>
    <style:style style:name="T294_86" style:family="text">
      <style:text-properties fo:letter-spacing="-0.011cm"/>
    </style:style>
    <style:style style:name="T294_87" style:family="text"/>
    <style:style style:name="T294_88" style:family="text">
      <style:text-properties fo:letter-spacing="-0.009cm"/>
    </style:style>
    <style:style style:name="T294_89" style:family="text"/>
    <style:style style:name="T294_90" style:family="text">
      <style:text-properties fo:letter-spacing="-0.007cm"/>
    </style:style>
    <style:style style:name="T294_91" style:family="text"/>
    <style:style style:name="T294_92" style:family="text">
      <style:text-properties fo:letter-spacing="-0.009cm"/>
    </style:style>
    <style:style style:name="T294_93" style:family="text"/>
    <style:style style:name="T294_94" style:family="text">
      <style:text-properties fo:letter-spacing="-0.007cm"/>
    </style:style>
    <style:style style:name="T294_95" style:family="text"/>
    <style:style style:name="T294_96" style:family="text">
      <style:text-properties fo:letter-spacing="-0.005cm"/>
    </style:style>
    <style:style style:name="T294_97" style:family="text"/>
    <style:style style:name="T294_98" style:family="text">
      <style:text-properties fo:letter-spacing="-0.007cm"/>
    </style:style>
    <style:style style:name="T294_99" style:family="text"/>
    <style:style style:name="T294_100" style:family="text">
      <style:text-properties fo:letter-spacing="-0.007cm"/>
    </style:style>
    <style:style style:name="T294_101" style:family="text"/>
    <style:style style:name="T294_102" style:family="text">
      <style:text-properties fo:letter-spacing="-0.007cm"/>
    </style:style>
    <style:style style:name="T294_103" style:family="text"/>
    <style:style style:name="T294_104" style:family="text">
      <style:text-properties fo:letter-spacing="-0.011cm"/>
    </style:style>
    <style:style style:name="T294_105" style:family="text"/>
    <style:style style:name="T294_106" style:family="text">
      <style:text-properties fo:letter-spacing="-0.007cm"/>
    </style:style>
    <style:style style:name="T294_107" style:family="text"/>
    <style:style style:name="T294_108" style:family="text">
      <style:text-properties fo:letter-spacing="-0.009cm"/>
    </style:style>
    <style:style style:name="T294_109" style:family="text"/>
    <style:style style:name="T294_110" style:family="text">
      <style:text-properties fo:letter-spacing="-0.005cm"/>
    </style:style>
    <style:style style:name="T294_111" style:family="text"/>
    <style:style style:name="T294_112" style:family="text">
      <style:text-properties fo:letter-spacing="-0.011cm"/>
    </style:style>
    <style:style style:name="T294_113" style:family="text"/>
    <style:style style:name="T294_114" style:family="text">
      <style:text-properties fo:letter-spacing="-0.007cm"/>
    </style:style>
    <style:style style:name="T294_115" style:family="text"/>
    <style:style style:name="P295" style:family="paragraph" style:parent-style-name="Body_20_Text">
      <style:paragraph-properties fo:margin-top="0.019cm"/>
    </style:style>
    <style:style style:name="P296" style:family="paragraph" style:parent-style-name="Body_20_Text">
      <style:paragraph-properties fo:text-align="justify" fo:margin-left="0.635cm" fo:margin-right="1.27cm"/>
    </style:style>
    <style:style style:name="T296_1" style:family="text"/>
    <style:style style:name="P297" style:family="paragraph" style:parent-style-name="Body_20_Text">
      <style:paragraph-properties fo:margin-top="0.018cm"/>
    </style:style>
    <style:style style:name="P298" style:family="paragraph" style:parent-style-name="List_20_Paragraph">
      <style:paragraph-properties fo:text-align="justify" fo:line-height="115%" fo:margin-right="1.288cm">
        <style:tab-stops>
          <style:tab-stop style:type="left" style:leader-style="none" style:position="0cm"/>
        </style:tab-stops>
      </style:paragraph-properties>
      <style:text-properties style:font-name="Times New Roman" fo:font-size="10pt" style:font-size-asian="10pt"/>
    </style:style>
    <style:style style:name="T298_1" style:family="text">
      <style:text-properties style:font-name="Times New Roman" fo:font-size="10pt" style:font-size-asian="10pt"/>
    </style:style>
    <style:style style:name="P299" style:family="paragraph" style:parent-style-name="List_20_Paragraph">
      <style:paragraph-properties fo:text-align="justify" fo:line-height="114%" fo:margin-right="1.279cm">
        <style:tab-stops>
          <style:tab-stop style:type="left" style:leader-style="none" style:position="0cm"/>
        </style:tab-stops>
      </style:paragraph-properties>
      <style:text-properties style:font-name="Times New Roman" fo:font-size="10pt" style:font-size-asian="10pt"/>
    </style:style>
    <style:style style:name="T299_1" style:family="text">
      <style:text-properties style:font-name="Times New Roman" fo:font-size="10pt" style:font-size-asian="10pt"/>
    </style:style>
    <style:style style:name="P300" style:family="paragraph" style:parent-style-name="List_20_Paragraph">
      <style:paragraph-properties fo:text-align="justify" fo:line-height="114%" fo:margin-right="1.281cm">
        <style:tab-stops>
          <style:tab-stop style:type="left" style:leader-style="none" style:position="0cm"/>
        </style:tab-stops>
      </style:paragraph-properties>
      <style:text-properties style:font-name="Times New Roman" fo:font-size="10pt" style:font-size-asian="10pt"/>
    </style:style>
    <style:style style:name="T300_1" style:family="text">
      <style:text-properties style:font-name="Times New Roman" fo:font-size="10pt" style:font-size-asian="10pt"/>
    </style:style>
    <style:style style:name="P301" style:family="paragraph" style:parent-style-name="List_20_Paragraph">
      <style:paragraph-properties fo:text-align="justify" fo:line-height="114%" fo:margin-top="0.005cm" fo:margin-right="1.279cm">
        <style:tab-stops>
          <style:tab-stop style:type="left" style:leader-style="none" style:position="0cm"/>
        </style:tab-stops>
      </style:paragraph-properties>
      <style:text-properties style:font-name="Times New Roman" fo:font-size="10pt" style:font-size-asian="10pt"/>
    </style:style>
    <style:style style:name="T301_1" style:family="text">
      <style:text-properties style:font-name="Times New Roman" fo:font-size="10pt" style:font-size-asian="10pt"/>
    </style:style>
    <style:style style:name="T301_2" style:family="text">
      <style:text-properties fo:letter-spacing="-0.023cm" style:font-name="Times New Roman" fo:font-size="10pt" style:font-size-asian="10pt"/>
    </style:style>
    <style:style style:name="T301_3" style:family="text">
      <style:text-properties style:font-name="Times New Roman" fo:font-size="10pt" style:font-size-asian="10pt"/>
    </style:style>
    <style:style style:name="T301_4" style:family="text">
      <style:text-properties fo:letter-spacing="-0.021cm" style:font-name="Times New Roman" fo:font-size="10pt" style:font-size-asian="10pt"/>
    </style:style>
    <style:style style:name="T301_5" style:family="text">
      <style:text-properties style:font-name="Times New Roman" fo:font-size="10pt" style:font-size-asian="10pt"/>
    </style:style>
    <style:style style:name="T301_6" style:family="text">
      <style:text-properties fo:letter-spacing="-0.023cm" style:font-name="Times New Roman" fo:font-size="10pt" style:font-size-asian="10pt"/>
    </style:style>
    <style:style style:name="T301_7" style:family="text">
      <style:text-properties style:font-name="Times New Roman" fo:font-size="10pt" style:font-size-asian="10pt"/>
    </style:style>
    <style:style style:name="T301_8" style:family="text">
      <style:text-properties fo:letter-spacing="-0.021cm" style:font-name="Times New Roman" fo:font-size="10pt" style:font-size-asian="10pt"/>
    </style:style>
    <style:style style:name="T301_9" style:family="text">
      <style:text-properties style:font-name="Times New Roman" fo:font-size="10pt" style:font-size-asian="10pt"/>
    </style:style>
    <style:style style:name="T301_10" style:family="text">
      <style:text-properties fo:letter-spacing="-0.023cm" style:font-name="Times New Roman" fo:font-size="10pt" style:font-size-asian="10pt"/>
    </style:style>
    <style:style style:name="T301_11" style:family="text">
      <style:text-properties style:font-name="Times New Roman" fo:font-size="10pt" style:font-size-asian="10pt"/>
    </style:style>
    <style:style style:name="T301_12" style:family="text">
      <style:text-properties fo:letter-spacing="-0.021cm" style:font-name="Times New Roman" fo:font-size="10pt" style:font-size-asian="10pt"/>
    </style:style>
    <style:style style:name="T301_13" style:family="text">
      <style:text-properties style:font-name="Times New Roman" fo:font-size="10pt" style:font-size-asian="10pt"/>
    </style:style>
    <style:style style:name="T301_14" style:family="text">
      <style:text-properties fo:letter-spacing="-0.023cm" style:font-name="Times New Roman" fo:font-size="10pt" style:font-size-asian="10pt"/>
    </style:style>
    <style:style style:name="T301_15" style:family="text">
      <style:text-properties style:font-name="Times New Roman" fo:font-size="10pt" style:font-size-asian="10pt"/>
    </style:style>
    <style:style style:name="T301_16" style:family="text">
      <style:text-properties fo:letter-spacing="-0.021cm" style:font-name="Times New Roman" fo:font-size="10pt" style:font-size-asian="10pt"/>
    </style:style>
    <style:style style:name="T301_17" style:family="text">
      <style:text-properties style:font-name="Times New Roman" fo:font-size="10pt" style:font-size-asian="10pt"/>
    </style:style>
    <style:style style:name="T301_18" style:family="text">
      <style:text-properties fo:letter-spacing="-0.023cm" style:font-name="Times New Roman" fo:font-size="10pt" style:font-size-asian="10pt"/>
    </style:style>
    <style:style style:name="T301_19" style:family="text">
      <style:text-properties style:font-name="Times New Roman" fo:font-size="10pt" style:font-size-asian="10pt"/>
    </style:style>
    <style:style style:name="T301_20" style:family="text">
      <style:text-properties fo:letter-spacing="-0.021cm" style:font-name="Times New Roman" fo:font-size="10pt" style:font-size-asian="10pt"/>
    </style:style>
    <style:style style:name="T301_21" style:family="text">
      <style:text-properties style:font-name="Times New Roman" fo:font-size="10pt" style:font-size-asian="10pt"/>
    </style:style>
    <style:style style:name="T301_22" style:family="text">
      <style:text-properties fo:letter-spacing="-0.023cm" style:font-name="Times New Roman" fo:font-size="10pt" style:font-size-asian="10pt"/>
    </style:style>
    <style:style style:name="T301_23" style:family="text">
      <style:text-properties style:font-name="Times New Roman" fo:font-size="10pt" style:font-size-asian="10pt"/>
    </style:style>
    <style:style style:name="T301_24" style:family="text">
      <style:text-properties fo:letter-spacing="-0.021cm" style:font-name="Times New Roman" fo:font-size="10pt" style:font-size-asian="10pt"/>
    </style:style>
    <style:style style:name="T301_25" style:family="text">
      <style:text-properties style:font-name="Times New Roman" fo:font-size="10pt" style:font-size-asian="10pt"/>
    </style:style>
    <style:style style:name="T301_26" style:family="text">
      <style:text-properties fo:letter-spacing="-0.004cm" style:font-name="Times New Roman" fo:font-size="10pt" style:font-size-asian="10pt"/>
    </style:style>
    <style:style style:name="P302" style:family="paragraph" style:parent-style-name="Body_20_Text">
      <style:paragraph-properties fo:margin-top="0.019cm"/>
      <style:text-properties style:font-name="Times New Roman"/>
    </style:style>
    <style:style style:name="P303" style:family="paragraph" style:parent-style-name="Body_20_Text">
      <style:paragraph-properties fo:text-align="justify" fo:margin-left="0.635cm" fo:margin-right="1.266cm"/>
    </style:style>
    <style:style style:name="T303_1" style:family="text">
      <style:text-properties style:font-name="Arial" fo:font-weight="bold" style:font-weight-asian="bold"/>
    </style:style>
    <style:style style:name="T303_2" style:family="text">
      <style:text-properties fo:letter-spacing="-0.025cm" style:font-name="Arial" fo:font-weight="bold" style:font-weight-asian="bold"/>
    </style:style>
    <style:style style:name="T303_3" style:family="text"/>
    <style:style style:name="T303_4" style:family="text">
      <style:text-properties fo:letter-spacing="-0.023cm"/>
    </style:style>
    <style:style style:name="T303_5" style:family="text"/>
    <style:style style:name="T303_6" style:family="text">
      <style:text-properties fo:letter-spacing="-0.025cm"/>
    </style:style>
    <style:style style:name="T303_7" style:family="text"/>
    <style:style style:name="T303_8" style:family="text">
      <style:text-properties fo:letter-spacing="-0.025cm"/>
    </style:style>
    <style:style style:name="T303_9" style:family="text"/>
    <style:style style:name="T303_10" style:family="text">
      <style:text-properties fo:letter-spacing="-0.023cm"/>
    </style:style>
    <style:style style:name="T303_11" style:family="text"/>
    <style:style style:name="T303_12" style:family="text">
      <style:text-properties fo:letter-spacing="-0.025cm"/>
    </style:style>
    <style:style style:name="T303_13" style:family="text"/>
    <style:style style:name="T303_14" style:family="text">
      <style:text-properties fo:letter-spacing="-0.025cm"/>
    </style:style>
    <style:style style:name="T303_15" style:family="text"/>
    <style:style style:name="T303_16" style:family="text">
      <style:text-properties fo:letter-spacing="-0.025cm"/>
    </style:style>
    <style:style style:name="T303_17" style:family="text"/>
    <style:style style:name="T303_18" style:family="text">
      <style:text-properties fo:letter-spacing="-0.025cm"/>
    </style:style>
    <style:style style:name="T303_19" style:family="text"/>
    <style:style style:name="T303_20" style:family="text">
      <style:text-properties fo:letter-spacing="-0.025cm"/>
    </style:style>
    <style:style style:name="T303_21" style:family="text"/>
    <style:style style:name="T303_22" style:family="text">
      <style:text-properties fo:letter-spacing="-0.025cm"/>
    </style:style>
    <style:style style:name="T303_23" style:family="text"/>
    <style:style style:name="T303_24" style:family="text">
      <style:text-properties fo:letter-spacing="-0.023cm"/>
    </style:style>
    <style:style style:name="T303_25" style:family="text"/>
    <style:style style:name="T303_26" style:family="text">
      <style:text-properties fo:letter-spacing="-0.025cm"/>
    </style:style>
    <style:style style:name="T303_27" style:family="text"/>
    <style:style style:name="T303_28" style:family="text">
      <style:text-properties fo:letter-spacing="-0.025cm"/>
    </style:style>
    <style:style style:name="T303_29" style:family="text"/>
    <style:style style:name="T303_30" style:family="text">
      <style:text-properties fo:letter-spacing="-0.025cm"/>
    </style:style>
    <style:style style:name="T303_31" style:family="text"/>
    <style:style style:name="T303_32" style:family="text"/>
    <style:style style:name="T303_33" style:family="text">
      <style:text-properties style:text-position="46% 100%" fo:font-size="6.5pt" style:font-size-asian="6.5pt"/>
    </style:style>
    <style:style style:name="T303_34" style:family="text"/>
    <style:style style:name="T303_35" style:family="text"/>
    <style:style style:name="P304" style:family="paragraph" style:parent-style-name="Body_20_Text"/>
    <style:style style:name="P305" style:family="paragraph" style:parent-style-name="Body_20_Text"/>
    <style:style style:name="P306" style:family="paragraph" style:parent-style-name="Body_20_Text">
      <style:paragraph-properties fo:margin-top="0.035cm"/>
    </style:style>
    <style:style style:name="P307" style:family="paragraph" style:parent-style-name="Body_20_Text">
      <style:paragraph-properties fo:text-align="justify" fo:margin-left="0.635cm" fo:margin-right="1.261cm"/>
    </style:style>
    <style:style style:name="T307_1" style:family="text">
      <style:text-properties style:font-name="Arial" fo:font-weight="bold" style:font-weight-asian="bold"/>
    </style:style>
    <style:style style:name="T307_2" style:family="text"/>
    <style:style style:name="T307_3" style:family="text">
      <style:text-properties fo:letter-spacing="-0.016cm"/>
    </style:style>
    <style:style style:name="T307_4" style:family="text"/>
    <style:style style:name="T307_5" style:family="text">
      <style:text-properties fo:letter-spacing="-0.011cm"/>
    </style:style>
    <style:style style:name="T307_6" style:family="text"/>
    <style:style style:name="T307_7" style:family="text">
      <style:text-properties fo:letter-spacing="-0.016cm"/>
    </style:style>
    <style:style style:name="T307_8" style:family="text"/>
    <style:style style:name="T307_9" style:family="text">
      <style:text-properties fo:letter-spacing="-0.016cm"/>
    </style:style>
    <style:style style:name="T307_10" style:family="text"/>
    <style:style style:name="T307_11" style:family="text">
      <style:text-properties fo:letter-spacing="-0.016cm"/>
    </style:style>
    <style:style style:name="T307_12" style:family="text"/>
    <style:style style:name="T307_13" style:family="text">
      <style:text-properties fo:letter-spacing="-0.011cm"/>
    </style:style>
    <style:style style:name="T307_14" style:family="text"/>
    <style:style style:name="T307_15" style:family="text">
      <style:text-properties fo:letter-spacing="-0.012cm"/>
    </style:style>
    <style:style style:name="T307_16" style:family="text"/>
    <style:style style:name="T307_17" style:family="text">
      <style:text-properties fo:letter-spacing="-0.016cm"/>
    </style:style>
    <style:style style:name="T307_18" style:family="text"/>
    <style:style style:name="T307_19" style:family="text">
      <style:text-properties fo:letter-spacing="-0.016cm"/>
    </style:style>
    <style:style style:name="T307_20" style:family="text"/>
    <style:style style:name="T307_21" style:family="text">
      <style:text-properties fo:letter-spacing="-0.016cm"/>
    </style:style>
    <style:style style:name="T307_22" style:family="text"/>
    <style:style style:name="T307_23" style:family="text">
      <style:text-properties fo:letter-spacing="-0.014cm"/>
    </style:style>
    <style:style style:name="T307_24" style:family="text"/>
    <style:style style:name="T307_25" style:family="text">
      <style:text-properties fo:letter-spacing="-0.012cm"/>
    </style:style>
    <style:style style:name="T307_26" style:family="text"/>
    <style:style style:name="T307_27" style:family="text">
      <style:text-properties fo:letter-spacing="-0.012cm"/>
    </style:style>
    <style:style style:name="T307_28" style:family="text"/>
    <style:style style:name="T307_29" style:family="text">
      <style:text-properties fo:letter-spacing="-0.012cm"/>
    </style:style>
    <style:style style:name="T307_30" style:family="text"/>
    <style:style style:name="T307_31" style:family="text">
      <style:text-properties fo:letter-spacing="-0.016cm"/>
    </style:style>
    <style:style style:name="T307_32" style:family="text"/>
    <style:style style:name="P308" style:family="paragraph" style:parent-style-name="Body_20_Text">
      <style:paragraph-properties fo:margin-top="0.363cm"/>
    </style:style>
    <style:style style:name="FR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309" style:family="paragraph" style:parent-style-name="Normal">
      <style:paragraph-properties fo:margin-top="0.139cm" fo:margin-left="0.635cm"/>
    </style:style>
    <style:style style:name="T309_1" style:family="text">
      <style:text-properties style:text-position="50% 100%" fo:font-size="6pt" style:font-size-asian="6pt"/>
    </style:style>
    <style:style style:name="T309_2" style:family="text">
      <style:text-properties fo:letter-spacing="0.025cm" style:text-position="50% 100%" fo:font-size="6pt" style:font-size-asian="6pt"/>
    </style:style>
    <style:style style:name="T309_3" style:family="text">
      <style:text-properties fo:font-size="9pt" style:font-size-asian="9pt"/>
    </style:style>
    <style:style style:name="T309_4" style:family="text">
      <style:text-properties fo:letter-spacing="-0.004cm" fo:font-size="9pt" style:font-size-asian="9pt"/>
    </style:style>
    <style:style style:name="T309_5" style:family="text">
      <style:text-properties fo:font-size="9pt" style:font-size-asian="9pt"/>
    </style:style>
    <style:style style:name="T309_6" style:family="text">
      <style:text-properties fo:letter-spacing="-0.004cm" fo:font-size="9pt" style:font-size-asian="9pt"/>
    </style:style>
    <style:style style:name="T309_7" style:family="text">
      <style:text-properties fo:font-size="9pt" style:font-size-asian="9pt"/>
    </style:style>
    <style:style style:name="T309_8" style:family="text">
      <style:text-properties fo:letter-spacing="-0.009cm" fo:font-size="9pt" style:font-size-asian="9pt"/>
    </style:style>
    <style:style style:name="T309_9" style:family="text">
      <style:text-properties fo:font-size="9pt" style:font-size-asian="9pt"/>
    </style:style>
    <style:style style:name="T309_10" style:family="text">
      <style:text-properties fo:letter-spacing="-0.004cm" fo:font-size="9pt" style:font-size-asian="9pt"/>
    </style:style>
    <style:style style:name="T309_11" style:family="text">
      <style:text-properties fo:font-size="9pt" style:font-size-asian="9pt"/>
    </style:style>
    <style:style style:name="T309_12" style:family="text">
      <style:text-properties fo:letter-spacing="-0.004cm" fo:font-size="9pt" style:font-size-asian="9pt"/>
    </style:style>
    <style:style style:name="T309_13" style:family="text">
      <style:text-properties fo:font-size="9pt" style:font-size-asian="9pt"/>
    </style:style>
    <style:style style:name="T309_14" style:family="text">
      <style:text-properties fo:letter-spacing="-0.007cm" fo:font-size="9pt" style:font-size-asian="9pt"/>
    </style:style>
    <style:style style:name="T309_15" style:family="text">
      <style:text-properties fo:font-size="9pt" style:font-size-asian="9pt"/>
    </style:style>
    <style:style style:name="T309_16" style:family="text">
      <style:text-properties fo:letter-spacing="-0.004cm" fo:font-size="9pt" style:font-size-asian="9pt"/>
    </style:style>
    <style:style style:name="T309_17" style:family="text">
      <style:text-properties fo:font-size="9pt" style:font-size-asian="9pt"/>
    </style:style>
    <style:style style:name="T309_18" style:family="text">
      <style:text-properties fo:letter-spacing="-0.005cm" fo:font-size="9pt" style:font-size-asian="9pt"/>
    </style:style>
    <style:style style:name="T309_19" style:family="text">
      <style:text-properties fo:font-size="9pt" style:font-size-asian="9pt"/>
    </style:style>
    <style:style style:name="T309_20" style:family="text">
      <style:text-properties fo:letter-spacing="-0.007cm" fo:font-size="9pt" style:font-size-asian="9pt"/>
    </style:style>
    <style:style style:name="T309_21" style:family="text">
      <style:text-properties fo:letter-spacing="-0.004cm" fo:font-size="9pt" style:font-size-asian="9pt"/>
    </style:style>
    <style:style style:name="S12" style:family="section" style:master-page-name="MasterPage11">
      <style:section-properties text:dont-balance-text-columns="false">
        <style:columns fo:column-count="0" fo:column-gap="1.27cm"/>
      </style:section-properties>
    </style:style>
    <style:style style:name="P310" style:family="paragraph" style:parent-style-name="Body_20_Text" style:master-page-name="MasterPage11">
      <style:paragraph-properties fo:text-align="justify" fo:margin-top="0.183cm" fo:margin-left="0.635cm" fo:margin-right="1.282cm"/>
    </style:style>
    <style:style style:name="T310_1" style:family="text"/>
    <style:style style:name="P311" style:family="paragraph" style:parent-style-name="Heading_20_2">
      <style:paragraph-properties fo:line-height="0.402cm"/>
    </style:style>
    <style:style style:name="T311_1" style:family="text">
      <style:text-properties fo:color="#006fc0"/>
    </style:style>
    <style:style style:name="T311_2" style:family="text">
      <style:text-properties fo:letter-spacing="-0.014cm" fo:color="#006fc0"/>
    </style:style>
    <style:style style:name="T311_3" style:family="text">
      <style:text-properties fo:color="#006fc0"/>
    </style:style>
    <style:style style:name="T311_4" style:family="text">
      <style:text-properties fo:letter-spacing="-0.016cm" fo:color="#006fc0"/>
    </style:style>
    <style:style style:name="T311_5" style:family="text">
      <style:text-properties fo:color="#006fc0"/>
    </style:style>
    <style:style style:name="T311_6" style:family="text">
      <style:text-properties fo:letter-spacing="-0.016cm" fo:color="#006fc0"/>
    </style:style>
    <style:style style:name="T311_7" style:family="text">
      <style:text-properties fo:color="#006fc0"/>
    </style:style>
    <style:style style:name="T311_8" style:family="text">
      <style:text-properties fo:letter-spacing="-0.018cm" fo:color="#006fc0"/>
    </style:style>
    <style:style style:name="T311_9" style:family="text">
      <style:text-properties fo:letter-spacing="-0.004cm" fo:color="#006fc0"/>
    </style:style>
    <style:style style:name="P312" style:family="paragraph" style:parent-style-name="Body_20_Text">
      <style:paragraph-properties fo:text-align="justify" fo:margin-top="0.002cm" fo:margin-left="0.635cm" fo:margin-right="1.261cm"/>
    </style:style>
    <style:style style:name="T312_1" style:family="text"/>
    <style:style style:name="T312_2" style:family="text">
      <style:text-properties style:font-name="Arial" fo:font-weight="bold" style:font-weight-asian="bold"/>
    </style:style>
    <style:style style:name="T312_3" style:family="text"/>
    <style:style style:name="T312_4" style:family="text">
      <style:text-properties fo:letter-spacing="-0.012cm"/>
    </style:style>
    <style:style style:name="T312_5" style:family="text"/>
    <style:style style:name="T312_6" style:family="text">
      <style:text-properties fo:letter-spacing="-0.009cm"/>
    </style:style>
    <style:style style:name="T312_7" style:family="text"/>
    <style:style style:name="T312_8" style:family="text">
      <style:text-properties fo:letter-spacing="-0.012cm"/>
    </style:style>
    <style:style style:name="T312_9" style:family="text"/>
    <style:style style:name="T312_10" style:family="text">
      <style:text-properties fo:letter-spacing="-0.011cm"/>
    </style:style>
    <style:style style:name="T312_11" style:family="text"/>
    <style:style style:name="T312_12" style:family="text">
      <style:text-properties fo:letter-spacing="-0.011cm"/>
    </style:style>
    <style:style style:name="T312_13" style:family="text"/>
    <style:style style:name="T312_14" style:family="text">
      <style:text-properties fo:letter-spacing="-0.012cm"/>
    </style:style>
    <style:style style:name="T312_15" style:family="text"/>
    <style:style style:name="T312_16" style:family="text">
      <style:text-properties fo:letter-spacing="-0.011cm"/>
    </style:style>
    <style:style style:name="T312_17" style:family="text"/>
    <style:style style:name="T312_18" style:family="text">
      <style:text-properties fo:letter-spacing="-0.012cm"/>
    </style:style>
    <style:style style:name="T312_19" style:family="text"/>
    <style:style style:name="T312_20" style:family="text">
      <style:text-properties fo:letter-spacing="-0.012cm"/>
    </style:style>
    <style:style style:name="T312_21" style:family="text"/>
    <style:style style:name="T312_22" style:family="text">
      <style:text-properties fo:letter-spacing="-0.012cm"/>
    </style:style>
    <style:style style:name="T312_23" style:family="text"/>
    <style:style style:name="T312_24" style:family="text">
      <style:text-properties fo:letter-spacing="-0.009cm"/>
    </style:style>
    <style:style style:name="T312_25" style:family="text"/>
    <style:style style:name="T312_26" style:family="text">
      <style:text-properties fo:letter-spacing="-0.012cm"/>
    </style:style>
    <style:style style:name="T312_27" style:family="text"/>
    <style:style style:name="T312_28" style:family="text">
      <style:text-properties fo:letter-spacing="-0.012cm"/>
    </style:style>
    <style:style style:name="T312_29" style:family="text"/>
    <style:style style:name="T312_30" style:family="text">
      <style:text-properties fo:letter-spacing="-0.012cm"/>
    </style:style>
    <style:style style:name="T312_31" style:family="text"/>
    <style:style style:name="T312_32" style:family="text">
      <style:text-properties fo:letter-spacing="-0.007cm"/>
    </style:style>
    <style:style style:name="T312_33" style:family="text"/>
    <style:style style:name="T312_34" style:family="text">
      <style:text-properties fo:letter-spacing="-0.009cm"/>
    </style:style>
    <style:style style:name="T312_35" style:family="text"/>
    <style:style style:name="T312_36" style:family="text">
      <style:text-properties fo:letter-spacing="-0.012cm"/>
    </style:style>
    <style:style style:name="T312_37" style:family="text"/>
    <style:style style:name="T312_38" style:family="text">
      <style:text-properties fo:letter-spacing="-0.004cm"/>
    </style:style>
    <style:style style:name="T312_39" style:family="text"/>
    <style:style style:name="T312_40" style:family="text">
      <style:text-properties fo:letter-spacing="-0.002cm"/>
    </style:style>
    <style:style style:name="T312_41" style:family="text"/>
    <style:style style:name="T312_42" style:family="text">
      <style:text-properties fo:letter-spacing="-0.002cm"/>
    </style:style>
    <style:style style:name="T312_43" style:family="text"/>
    <style:style style:name="T312_44" style:family="text">
      <style:text-properties fo:letter-spacing="-0.002cm"/>
    </style:style>
    <style:style style:name="T312_45" style:family="text"/>
    <style:style style:name="T312_46" style:family="text">
      <style:text-properties fo:letter-spacing="-0.002cm"/>
    </style:style>
    <style:style style:name="T312_47" style:family="text"/>
    <style:style style:name="T312_48" style:family="text">
      <style:text-properties fo:letter-spacing="-0.004cm"/>
    </style:style>
    <style:style style:name="T312_49" style:family="text"/>
    <style:style style:name="T312_50" style:family="text">
      <style:text-properties fo:letter-spacing="-0.002cm"/>
    </style:style>
    <style:style style:name="T312_51" style:family="text"/>
    <style:style style:name="T312_52" style:family="text">
      <style:text-properties fo:letter-spacing="-0.002cm"/>
    </style:style>
    <style:style style:name="T312_53" style:family="text"/>
    <style:style style:name="T312_54" style:family="text">
      <style:text-properties fo:letter-spacing="-0.002cm"/>
    </style:style>
    <style:style style:name="T312_55" style:family="text"/>
    <style:style style:name="T312_56" style:family="text">
      <style:text-properties fo:letter-spacing="-0.004cm"/>
    </style:style>
    <style:style style:name="T312_57" style:family="text"/>
    <style:style style:name="T312_58" style:family="text">
      <style:text-properties fo:letter-spacing="-0.002cm"/>
    </style:style>
    <style:style style:name="T312_59" style:family="text"/>
    <style:style style:name="T312_60" style:family="text">
      <style:text-properties fo:letter-spacing="-0.002cm"/>
    </style:style>
    <style:style style:name="T312_61" style:family="text"/>
    <style:style style:name="T312_62" style:family="text">
      <style:text-properties fo:letter-spacing="-0.002cm"/>
    </style:style>
    <style:style style:name="T312_63" style:family="text"/>
    <style:style style:name="T312_64" style:family="text">
      <style:text-properties fo:letter-spacing="-0.002cm"/>
    </style:style>
    <style:style style:name="T312_65" style:family="text"/>
    <style:style style:name="T312_66" style:family="text">
      <style:text-properties fo:letter-spacing="-0.002cm"/>
    </style:style>
    <style:style style:name="T312_67" style:family="text"/>
    <style:style style:name="T312_68" style:family="text">
      <style:text-properties fo:letter-spacing="0.071cm"/>
    </style:style>
    <style:style style:name="T312_69" style:family="text"/>
    <style:style style:name="T312_70" style:family="text">
      <style:text-properties fo:letter-spacing="-0.004cm"/>
    </style:style>
    <style:style style:name="T312_71" style:family="text"/>
    <style:style style:name="T312_72" style:family="text">
      <style:text-properties fo:letter-spacing="-0.004cm"/>
    </style:style>
    <style:style style:name="T312_73" style:family="text"/>
    <style:style style:name="T312_74" style:family="text">
      <style:text-properties fo:letter-spacing="-0.002cm"/>
    </style:style>
    <style:style style:name="T312_75" style:family="text"/>
    <style:style style:name="T312_76" style:family="text">
      <style:text-properties fo:letter-spacing="-0.004cm"/>
    </style:style>
    <style:style style:name="T312_77" style:family="text"/>
    <style:style style:name="T312_78" style:family="text">
      <style:text-properties fo:letter-spacing="-0.002cm"/>
    </style:style>
    <style:style style:name="T312_79" style:family="text"/>
    <style:style style:name="T312_80" style:family="text">
      <style:text-properties fo:letter-spacing="-0.002cm"/>
    </style:style>
    <style:style style:name="T312_81" style:family="text"/>
    <style:style style:name="T312_82" style:family="text">
      <style:text-properties fo:letter-spacing="-0.002cm"/>
    </style:style>
    <style:style style:name="T312_83" style:family="text"/>
    <style:style style:name="T312_84" style:family="text">
      <style:text-properties fo:letter-spacing="-0.002cm"/>
    </style:style>
    <style:style style:name="T312_85" style:family="text"/>
    <style:style style:name="T312_86" style:family="text">
      <style:text-properties fo:letter-spacing="-0.014cm"/>
    </style:style>
    <style:style style:name="T312_87" style:family="text"/>
    <style:style style:name="T312_88" style:family="text">
      <style:text-properties fo:letter-spacing="-0.016cm"/>
    </style:style>
    <style:style style:name="T312_89" style:family="text"/>
    <style:style style:name="T312_90" style:family="text">
      <style:text-properties fo:letter-spacing="-0.014cm"/>
    </style:style>
    <style:style style:name="T312_91" style:family="text"/>
    <style:style style:name="T312_92" style:family="text">
      <style:text-properties fo:letter-spacing="-0.016cm"/>
    </style:style>
    <style:style style:name="T312_93" style:family="text"/>
    <style:style style:name="T312_94" style:family="text">
      <style:text-properties fo:letter-spacing="-0.016cm"/>
    </style:style>
    <style:style style:name="T312_95" style:family="text"/>
    <style:style style:name="T312_96" style:family="text">
      <style:text-properties fo:letter-spacing="-0.012cm"/>
    </style:style>
    <style:style style:name="T312_97" style:family="text"/>
    <style:style style:name="T312_98" style:family="text">
      <style:text-properties fo:letter-spacing="-0.016cm"/>
    </style:style>
    <style:style style:name="T312_99" style:family="text"/>
    <style:style style:name="T312_100" style:family="text">
      <style:text-properties fo:letter-spacing="-0.014cm"/>
    </style:style>
    <style:style style:name="T312_101" style:family="text"/>
    <style:style style:name="T312_102" style:family="text">
      <style:text-properties fo:letter-spacing="-0.014cm"/>
    </style:style>
    <style:style style:name="T312_103" style:family="text"/>
    <style:style style:name="T312_104" style:family="text">
      <style:text-properties fo:letter-spacing="-0.012cm"/>
    </style:style>
    <style:style style:name="T312_105" style:family="text"/>
    <style:style style:name="T312_106" style:family="text">
      <style:text-properties fo:letter-spacing="-0.016cm"/>
    </style:style>
    <style:style style:name="T312_107" style:family="text"/>
    <style:style style:name="T312_108" style:family="text">
      <style:text-properties fo:letter-spacing="-0.014cm"/>
    </style:style>
    <style:style style:name="T312_109" style:family="text"/>
    <style:style style:name="T312_110" style:family="text">
      <style:text-properties fo:letter-spacing="-0.016cm"/>
    </style:style>
    <style:style style:name="T312_111" style:family="text"/>
    <style:style style:name="T312_112" style:family="text">
      <style:text-properties fo:letter-spacing="-0.016cm"/>
    </style:style>
    <style:style style:name="T312_113" style:family="text"/>
    <style:style style:name="T312_114" style:family="text">
      <style:text-properties fo:letter-spacing="-0.016cm"/>
    </style:style>
    <style:style style:name="T312_115" style:family="text"/>
    <style:style style:name="P313" style:family="paragraph" style:parent-style-name="Heading_20_2">
      <style:paragraph-properties fo:line-height="0.404cm" fo:margin-top="0.004cm"/>
    </style:style>
    <style:style style:name="T313_1" style:family="text">
      <style:text-properties fo:color="#006fc0"/>
    </style:style>
    <style:style style:name="T313_2" style:family="text">
      <style:text-properties fo:letter-spacing="-0.018cm" fo:color="#006fc0"/>
    </style:style>
    <style:style style:name="T313_3" style:family="text">
      <style:text-properties fo:color="#006fc0"/>
    </style:style>
    <style:style style:name="T313_4" style:family="text">
      <style:text-properties fo:letter-spacing="-0.018cm" fo:color="#006fc0"/>
    </style:style>
    <style:style style:name="T313_5" style:family="text">
      <style:text-properties fo:color="#006fc0"/>
    </style:style>
    <style:style style:name="T313_6" style:family="text">
      <style:text-properties fo:letter-spacing="-0.019cm" fo:color="#006fc0"/>
    </style:style>
    <style:style style:name="T313_7" style:family="text">
      <style:text-properties fo:color="#006fc0"/>
    </style:style>
    <style:style style:name="T313_8" style:family="text">
      <style:text-properties fo:letter-spacing="-0.021cm" fo:color="#006fc0"/>
    </style:style>
    <style:style style:name="T313_9" style:family="text">
      <style:text-properties fo:color="#006fc0"/>
    </style:style>
    <style:style style:name="T313_10" style:family="text">
      <style:text-properties fo:letter-spacing="-0.016cm" fo:color="#006fc0"/>
    </style:style>
    <style:style style:name="T313_11" style:family="text">
      <style:text-properties fo:letter-spacing="-0.007cm" fo:color="#006fc0"/>
    </style:style>
    <style:style style:name="P314" style:family="paragraph" style:parent-style-name="Body_20_Text">
      <style:paragraph-properties fo:text-align="justify" fo:margin-left="0.635cm" fo:margin-right="1.266cm"/>
    </style:style>
    <style:style style:name="T314_1" style:family="text"/>
    <style:style style:name="T314_2" style:family="text">
      <style:text-properties style:font-name="Arial" fo:font-weight="bold" style:font-weight-asian="bold"/>
    </style:style>
    <style:style style:name="T314_3" style:family="text"/>
    <style:style style:name="T314_4" style:family="text">
      <style:text-properties fo:letter-spacing="-0.011cm"/>
    </style:style>
    <style:style style:name="T314_5" style:family="text"/>
    <style:style style:name="T314_6" style:family="text">
      <style:text-properties fo:letter-spacing="-0.009cm"/>
    </style:style>
    <style:style style:name="T314_7" style:family="text"/>
    <style:style style:name="T314_8" style:family="text">
      <style:text-properties fo:letter-spacing="-0.005cm"/>
    </style:style>
    <style:style style:name="T314_9" style:family="text"/>
    <style:style style:name="T314_10" style:family="text">
      <style:text-properties fo:letter-spacing="-0.007cm"/>
    </style:style>
    <style:style style:name="T314_11" style:family="text"/>
    <style:style style:name="T314_12" style:family="text">
      <style:text-properties fo:letter-spacing="-0.011cm"/>
    </style:style>
    <style:style style:name="T314_13" style:family="text"/>
    <style:style style:name="T314_14" style:family="text">
      <style:text-properties fo:letter-spacing="-0.011cm"/>
    </style:style>
    <style:style style:name="T314_15" style:family="text"/>
    <style:style style:name="T314_16" style:family="text">
      <style:text-properties fo:letter-spacing="-0.007cm"/>
    </style:style>
    <style:style style:name="T314_17" style:family="text"/>
    <style:style style:name="T314_18" style:family="text">
      <style:text-properties fo:letter-spacing="-0.011cm"/>
    </style:style>
    <style:style style:name="T314_19" style:family="text"/>
    <style:style style:name="T314_20" style:family="text">
      <style:text-properties fo:letter-spacing="-0.007cm"/>
    </style:style>
    <style:style style:name="T314_21" style:family="text"/>
    <style:style style:name="T314_22" style:family="text">
      <style:text-properties fo:letter-spacing="-0.007cm"/>
    </style:style>
    <style:style style:name="T314_23" style:family="text"/>
    <style:style style:name="T314_24" style:family="text">
      <style:text-properties fo:letter-spacing="-0.011cm"/>
    </style:style>
    <style:style style:name="T314_25" style:family="text"/>
    <style:style style:name="T314_26" style:family="text">
      <style:text-properties fo:letter-spacing="-0.007cm"/>
    </style:style>
    <style:style style:name="T314_27" style:family="text"/>
    <style:style style:name="T314_28" style:family="text">
      <style:text-properties fo:letter-spacing="-0.011cm"/>
    </style:style>
    <style:style style:name="T314_29" style:family="text"/>
    <style:style style:name="T314_30" style:family="text">
      <style:text-properties fo:letter-spacing="-0.007cm"/>
    </style:style>
    <style:style style:name="T314_31" style:family="text"/>
    <style:style style:name="T314_32" style:family="text">
      <style:text-properties fo:letter-spacing="-0.011cm"/>
    </style:style>
    <style:style style:name="T314_33" style:family="text"/>
    <style:style style:name="T314_34" style:family="text">
      <style:text-properties fo:letter-spacing="-0.007cm"/>
    </style:style>
    <style:style style:name="T314_35" style:family="text"/>
    <style:style style:name="T314_36" style:family="text">
      <style:text-properties fo:letter-spacing="-0.011cm"/>
    </style:style>
    <style:style style:name="T314_37" style:family="text"/>
    <style:style style:name="T314_38" style:family="text">
      <style:text-properties fo:letter-spacing="-0.007cm"/>
    </style:style>
    <style:style style:name="T314_39" style:family="text"/>
    <style:style style:name="T314_40" style:family="text">
      <style:text-properties fo:letter-spacing="-0.019cm"/>
    </style:style>
    <style:style style:name="T314_41" style:family="text"/>
    <style:style style:name="T314_42" style:family="text">
      <style:text-properties fo:letter-spacing="-0.019cm"/>
    </style:style>
    <style:style style:name="T314_43" style:family="text"/>
    <style:style style:name="T314_44" style:family="text">
      <style:text-properties fo:letter-spacing="-0.021cm"/>
    </style:style>
    <style:style style:name="T314_45" style:family="text"/>
    <style:style style:name="T314_46" style:family="text">
      <style:text-properties fo:letter-spacing="-0.019cm"/>
    </style:style>
    <style:style style:name="T314_47" style:family="text"/>
    <style:style style:name="T314_48" style:family="text">
      <style:text-properties fo:letter-spacing="-0.016cm"/>
    </style:style>
    <style:style style:name="T314_49" style:family="text"/>
    <style:style style:name="T314_50" style:family="text">
      <style:text-properties fo:letter-spacing="-0.021cm"/>
    </style:style>
    <style:style style:name="T314_51" style:family="text"/>
    <style:style style:name="T314_52" style:family="text">
      <style:text-properties fo:letter-spacing="-0.018cm"/>
    </style:style>
    <style:style style:name="T314_53" style:family="text"/>
    <style:style style:name="T314_54" style:family="text">
      <style:text-properties fo:letter-spacing="-0.021cm"/>
    </style:style>
    <style:style style:name="T314_55" style:family="text"/>
    <style:style style:name="T314_56" style:family="text">
      <style:text-properties fo:letter-spacing="-0.021cm"/>
    </style:style>
    <style:style style:name="T314_57" style:family="text"/>
    <style:style style:name="T314_58" style:family="text">
      <style:text-properties fo:letter-spacing="-0.021cm"/>
    </style:style>
    <style:style style:name="T314_59" style:family="text"/>
    <style:style style:name="T314_60" style:family="text">
      <style:text-properties fo:letter-spacing="-0.016cm"/>
    </style:style>
    <style:style style:name="T314_61" style:family="text"/>
    <style:style style:name="T314_62" style:family="text">
      <style:text-properties fo:letter-spacing="-0.018cm"/>
    </style:style>
    <style:style style:name="T314_63" style:family="text"/>
    <style:style style:name="T314_64" style:family="text">
      <style:text-properties fo:letter-spacing="-0.019cm"/>
    </style:style>
    <style:style style:name="T314_65" style:family="text"/>
    <style:style style:name="T314_66" style:family="text">
      <style:text-properties fo:letter-spacing="-0.019cm"/>
    </style:style>
    <style:style style:name="T314_67" style:family="text"/>
    <style:style style:name="P315" style:family="paragraph" style:parent-style-name="Body_20_Text">
      <style:paragraph-properties fo:margin-top="0.018cm"/>
    </style:style>
    <style:style style:name="P316" style:family="paragraph" style:parent-style-name="Heading_20_2"/>
    <style:style style:name="T316_1" style:family="text">
      <style:text-properties fo:color="#006fc0"/>
    </style:style>
    <style:style style:name="T316_2" style:family="text">
      <style:text-properties fo:letter-spacing="-0.016cm" fo:color="#006fc0"/>
    </style:style>
    <style:style style:name="T316_3" style:family="text">
      <style:text-properties fo:color="#006fc0"/>
    </style:style>
    <style:style style:name="T316_4" style:family="text">
      <style:text-properties fo:letter-spacing="-0.018cm" fo:color="#006fc0"/>
    </style:style>
    <style:style style:name="T316_5" style:family="text">
      <style:text-properties fo:color="#006fc0"/>
    </style:style>
    <style:style style:name="T316_6" style:family="text">
      <style:text-properties fo:letter-spacing="-0.016cm" fo:color="#006fc0"/>
    </style:style>
    <style:style style:name="T316_7" style:family="text">
      <style:text-properties fo:color="#006fc0"/>
    </style:style>
    <style:style style:name="T316_8" style:family="text">
      <style:text-properties fo:letter-spacing="-0.018cm" fo:color="#006fc0"/>
    </style:style>
    <style:style style:name="T316_9" style:family="text">
      <style:text-properties fo:color="#006fc0"/>
    </style:style>
    <style:style style:name="T316_10" style:family="text">
      <style:text-properties fo:letter-spacing="-0.018cm" fo:color="#006fc0"/>
    </style:style>
    <style:style style:name="T316_11" style:family="text">
      <style:text-properties fo:letter-spacing="-0.009cm" fo:color="#006fc0"/>
    </style:style>
    <style:style style:name="P317" style:family="paragraph" style:parent-style-name="Body_20_Text">
      <style:paragraph-properties fo:margin-top="0.018cm"/>
      <style:text-properties style:font-name="Arial" fo:font-weight="bold" style:font-weight-asian="bold"/>
    </style:style>
    <style:style style:name="P318" style:family="paragraph" style:parent-style-name="Body_20_Text">
      <style:paragraph-properties fo:text-align="justify" fo:margin-left="0.635cm" fo:margin-right="1.261cm"/>
    </style:style>
    <style:style style:name="T318_1" style:family="text"/>
    <style:style style:name="T318_2" style:family="text">
      <style:text-properties fo:letter-spacing="-0.025cm"/>
    </style:style>
    <style:style style:name="T318_3" style:family="text"/>
    <style:style style:name="T318_4" style:family="text">
      <style:text-properties fo:letter-spacing="-0.025cm"/>
    </style:style>
    <style:style style:name="T318_5" style:family="text"/>
    <style:style style:name="T318_6" style:family="text">
      <style:text-properties fo:letter-spacing="-0.025cm"/>
    </style:style>
    <style:style style:name="T318_7" style:family="text"/>
    <style:style style:name="T318_8" style:family="text">
      <style:text-properties fo:letter-spacing="-0.025cm"/>
    </style:style>
    <style:style style:name="T318_9" style:family="text"/>
    <style:style style:name="T318_10" style:family="text">
      <style:text-properties fo:letter-spacing="-0.025cm"/>
    </style:style>
    <style:style style:name="T318_11" style:family="text"/>
    <style:style style:name="T318_12" style:family="text">
      <style:text-properties fo:letter-spacing="-0.023cm"/>
    </style:style>
    <style:style style:name="T318_13" style:family="text"/>
    <style:style style:name="T318_14" style:family="text">
      <style:text-properties fo:letter-spacing="-0.025cm"/>
    </style:style>
    <style:style style:name="T318_15" style:family="text"/>
    <style:style style:name="T318_16" style:family="text">
      <style:text-properties fo:letter-spacing="-0.023cm"/>
    </style:style>
    <style:style style:name="T318_17" style:family="text"/>
    <style:style style:name="T318_18" style:family="text">
      <style:text-properties fo:letter-spacing="-0.025cm"/>
    </style:style>
    <style:style style:name="T318_19" style:family="text"/>
    <style:style style:name="T318_20" style:family="text">
      <style:text-properties fo:letter-spacing="-0.021cm"/>
    </style:style>
    <style:style style:name="T318_21" style:family="text"/>
    <style:style style:name="T318_22" style:family="text">
      <style:text-properties fo:letter-spacing="-0.021cm"/>
    </style:style>
    <style:style style:name="T318_23" style:family="text"/>
    <style:style style:name="T318_24" style:family="text">
      <style:text-properties fo:letter-spacing="-0.023cm"/>
    </style:style>
    <style:style style:name="T318_25" style:family="text"/>
    <style:style style:name="T318_26" style:family="text">
      <style:text-properties fo:letter-spacing="-0.025cm"/>
    </style:style>
    <style:style style:name="T318_27" style:family="text"/>
    <style:style style:name="T318_28" style:family="text">
      <style:text-properties fo:letter-spacing="-0.021cm"/>
    </style:style>
    <style:style style:name="T318_29" style:family="text"/>
    <style:style style:name="T318_30" style:family="text">
      <style:text-properties fo:letter-spacing="-0.023cm"/>
    </style:style>
    <style:style style:name="T318_31" style:family="text"/>
    <style:style style:name="T318_32" style:family="text">
      <style:text-properties fo:letter-spacing="-0.025cm"/>
    </style:style>
    <style:style style:name="T318_33" style:family="text"/>
    <style:style style:name="T318_34" style:family="text">
      <style:text-properties fo:letter-spacing="-0.025cm"/>
    </style:style>
    <style:style style:name="T318_35" style:family="text"/>
    <style:style style:name="P319" style:family="paragraph" style:parent-style-name="Body_20_Text">
      <style:paragraph-properties fo:margin-top="0.018cm"/>
    </style:style>
    <style:style style:name="P320" style:family="paragraph" style:parent-style-name="Body_20_Text">
      <style:paragraph-properties fo:text-align="justify" fo:margin-left="0.635cm" fo:margin-right="1.268cm"/>
    </style:style>
    <style:style style:name="T320_1" style:family="text"/>
    <style:style style:name="T320_2" style:family="text">
      <style:text-properties fo:letter-spacing="-0.004cm"/>
    </style:style>
    <style:style style:name="T320_3" style:family="text"/>
    <style:style style:name="T320_4" style:family="text">
      <style:text-properties fo:letter-spacing="-0.002cm"/>
    </style:style>
    <style:style style:name="T320_5" style:family="text"/>
    <style:style style:name="T320_6" style:family="text">
      <style:text-properties fo:letter-spacing="-0.004cm"/>
    </style:style>
    <style:style style:name="T320_7" style:family="text"/>
    <style:style style:name="T320_8" style:family="text">
      <style:text-properties fo:letter-spacing="-0.004cm"/>
    </style:style>
    <style:style style:name="T320_9" style:family="text"/>
    <style:style style:name="T320_10" style:family="text">
      <style:text-properties fo:letter-spacing="-0.002cm"/>
    </style:style>
    <style:style style:name="T320_11" style:family="text"/>
    <style:style style:name="T320_12" style:family="text">
      <style:text-properties fo:letter-spacing="-0.004cm"/>
    </style:style>
    <style:style style:name="T320_13" style:family="text"/>
    <style:style style:name="T320_14" style:family="text">
      <style:text-properties fo:letter-spacing="-0.005cm"/>
    </style:style>
    <style:style style:name="T320_15" style:family="text"/>
    <style:style style:name="T320_16" style:family="text">
      <style:text-properties fo:letter-spacing="-0.004cm"/>
    </style:style>
    <style:style style:name="T320_17" style:family="text"/>
    <style:style style:name="T320_18" style:family="text">
      <style:text-properties fo:letter-spacing="-0.004cm"/>
    </style:style>
    <style:style style:name="T320_19" style:family="text"/>
    <style:style style:name="T320_20" style:family="text">
      <style:text-properties fo:letter-spacing="-0.002cm"/>
    </style:style>
    <style:style style:name="T320_21" style:family="text"/>
    <style:style style:name="T320_22" style:family="text">
      <style:text-properties fo:letter-spacing="-0.004cm"/>
    </style:style>
    <style:style style:name="T320_23" style:family="text"/>
    <style:style style:name="T320_24" style:family="text">
      <style:text-properties fo:letter-spacing="-0.012cm"/>
    </style:style>
    <style:style style:name="T320_25" style:family="text"/>
    <style:style style:name="T320_26" style:family="text">
      <style:text-properties fo:letter-spacing="-0.012cm"/>
    </style:style>
    <style:style style:name="T320_27" style:family="text"/>
    <style:style style:name="T320_28" style:family="text">
      <style:text-properties fo:letter-spacing="-0.012cm"/>
    </style:style>
    <style:style style:name="T320_29" style:family="text"/>
    <style:style style:name="T320_30" style:family="text">
      <style:text-properties fo:letter-spacing="-0.009cm"/>
    </style:style>
    <style:style style:name="T320_31" style:family="text"/>
    <style:style style:name="T320_32" style:family="text">
      <style:text-properties fo:letter-spacing="-0.011cm"/>
    </style:style>
    <style:style style:name="T320_33" style:family="text"/>
    <style:style style:name="T320_34" style:family="text">
      <style:text-properties fo:letter-spacing="-0.014cm"/>
    </style:style>
    <style:style style:name="T320_35" style:family="text"/>
    <style:style style:name="T320_36" style:family="text">
      <style:text-properties fo:letter-spacing="-0.011cm"/>
    </style:style>
    <style:style style:name="T320_37" style:family="text"/>
    <style:style style:name="T320_38" style:family="text">
      <style:text-properties fo:letter-spacing="-0.012cm"/>
    </style:style>
    <style:style style:name="T320_39" style:family="text"/>
    <style:style style:name="T320_40" style:family="text">
      <style:text-properties fo:letter-spacing="-0.011cm"/>
    </style:style>
    <style:style style:name="T320_41" style:family="text"/>
    <style:style style:name="T320_42" style:family="text">
      <style:text-properties fo:letter-spacing="-0.016cm"/>
    </style:style>
    <style:style style:name="T320_43" style:family="text"/>
    <style:style style:name="T320_44" style:family="text">
      <style:text-properties fo:letter-spacing="-0.012cm"/>
    </style:style>
    <style:style style:name="T320_45" style:family="text"/>
    <style:style style:name="T320_46" style:family="text">
      <style:text-properties fo:letter-spacing="-0.012cm"/>
    </style:style>
    <style:style style:name="T320_47" style:family="text"/>
    <style:style style:name="T320_48" style:family="text">
      <style:text-properties fo:letter-spacing="-0.014cm"/>
    </style:style>
    <style:style style:name="T320_49" style:family="text"/>
    <style:style style:name="T320_50" style:family="text">
      <style:text-properties fo:letter-spacing="-0.012cm"/>
    </style:style>
    <style:style style:name="T320_51" style:family="text"/>
    <style:style style:name="T320_52" style:family="text">
      <style:text-properties fo:letter-spacing="-0.011cm"/>
    </style:style>
    <style:style style:name="T320_53" style:family="text"/>
    <style:style style:name="T320_54" style:family="text">
      <style:text-properties fo:letter-spacing="-0.012cm"/>
    </style:style>
    <style:style style:name="T320_55" style:family="text"/>
    <style:style style:name="T320_56" style:family="text">
      <style:text-properties fo:letter-spacing="-0.014cm"/>
    </style:style>
    <style:style style:name="T320_57" style:family="text"/>
    <style:style style:name="T320_58" style:family="text">
      <style:text-properties fo:letter-spacing="-0.002cm"/>
    </style:style>
    <style:style style:name="T320_59" style:family="text"/>
    <style:style style:name="T320_60" style:family="text">
      <style:text-properties fo:letter-spacing="-0.005cm"/>
    </style:style>
    <style:style style:name="T320_61" style:family="text"/>
    <style:style style:name="T320_62" style:family="text">
      <style:text-properties fo:letter-spacing="-0.004cm"/>
    </style:style>
    <style:style style:name="T320_63" style:family="text"/>
    <style:style style:name="T320_64" style:family="text">
      <style:text-properties fo:letter-spacing="-0.004cm"/>
    </style:style>
    <style:style style:name="T320_65" style:family="text"/>
    <style:style style:name="T320_66" style:family="text">
      <style:text-properties fo:letter-spacing="-0.002cm"/>
    </style:style>
    <style:style style:name="T320_67" style:family="text"/>
    <style:style style:name="T320_68" style:family="text">
      <style:text-properties fo:letter-spacing="-0.004cm"/>
    </style:style>
    <style:style style:name="T320_69" style:family="text"/>
    <style:style style:name="T320_70" style:family="text">
      <style:text-properties fo:letter-spacing="-0.002cm"/>
    </style:style>
    <style:style style:name="T320_71" style:family="text"/>
    <style:style style:name="T320_72" style:family="text">
      <style:text-properties fo:letter-spacing="-0.004cm"/>
    </style:style>
    <style:style style:name="T320_73" style:family="text"/>
    <style:style style:name="T320_74" style:family="text">
      <style:text-properties fo:letter-spacing="-0.002cm"/>
    </style:style>
    <style:style style:name="T320_75" style:family="text"/>
    <style:style style:name="T320_76" style:family="text">
      <style:text-properties fo:letter-spacing="-0.016cm"/>
    </style:style>
    <style:style style:name="T320_77" style:family="text"/>
    <style:style style:name="T320_78" style:family="text">
      <style:text-properties fo:letter-spacing="-0.014cm"/>
    </style:style>
    <style:style style:name="T320_79" style:family="text"/>
    <style:style style:name="T320_80" style:family="text">
      <style:text-properties fo:letter-spacing="-0.019cm"/>
    </style:style>
    <style:style style:name="T320_81" style:family="text"/>
    <style:style style:name="T320_82" style:family="text">
      <style:text-properties fo:letter-spacing="-0.019cm"/>
    </style:style>
    <style:style style:name="T320_83" style:family="text"/>
    <style:style style:name="T320_84" style:family="text">
      <style:text-properties fo:letter-spacing="-0.018cm"/>
    </style:style>
    <style:style style:name="T320_85" style:family="text"/>
    <style:style style:name="T320_86" style:family="text">
      <style:text-properties fo:letter-spacing="-0.012cm"/>
    </style:style>
    <style:style style:name="T320_87" style:family="text"/>
    <style:style style:name="T320_88" style:family="text">
      <style:text-properties fo:letter-spacing="-0.014cm"/>
    </style:style>
    <style:style style:name="T320_89" style:family="text"/>
    <style:style style:name="T320_90" style:family="text">
      <style:text-properties fo:letter-spacing="-0.021cm"/>
    </style:style>
    <style:style style:name="T320_91" style:family="text"/>
    <style:style style:name="T320_92" style:family="text">
      <style:text-properties fo:letter-spacing="-0.019cm"/>
    </style:style>
    <style:style style:name="T320_93" style:family="text"/>
    <style:style style:name="T320_94" style:family="text">
      <style:text-properties fo:letter-spacing="-0.019cm"/>
    </style:style>
    <style:style style:name="T320_95" style:family="text"/>
    <style:style style:name="T320_96" style:family="text">
      <style:text-properties fo:letter-spacing="-0.016cm"/>
    </style:style>
    <style:style style:name="T320_97" style:family="text"/>
    <style:style style:name="T320_98" style:family="text">
      <style:text-properties fo:letter-spacing="-0.019cm"/>
    </style:style>
    <style:style style:name="T320_99" style:family="text"/>
    <style:style style:name="T320_100" style:family="text">
      <style:text-properties fo:letter-spacing="-0.019cm"/>
    </style:style>
    <style:style style:name="T320_101" style:family="text"/>
    <style:style style:name="T320_102" style:family="text">
      <style:text-properties fo:letter-spacing="-0.018cm"/>
    </style:style>
    <style:style style:name="T320_103" style:family="text"/>
    <style:style style:name="T320_104" style:family="text">
      <style:text-properties fo:letter-spacing="-0.021cm"/>
    </style:style>
    <style:style style:name="T320_105" style:family="text"/>
    <style:style style:name="T320_106" style:family="text">
      <style:text-properties fo:letter-spacing="-0.016cm"/>
    </style:style>
    <style:style style:name="T320_107" style:family="text"/>
    <style:style style:name="P321" style:family="paragraph" style:parent-style-name="Body_20_Text">
      <style:paragraph-properties fo:margin-top="0.019cm"/>
    </style:style>
    <style:style style:name="P322" style:family="paragraph" style:parent-style-name="Body_20_Text">
      <style:paragraph-properties fo:text-align="justify" fo:margin-left="0.635cm" fo:margin-right="1.268cm"/>
    </style:style>
    <style:style style:name="T322_1" style:family="text">
      <style:text-properties style:font-name="Arial" fo:font-weight="bold" style:font-weight-asian="bold"/>
    </style:style>
    <style:style style:name="T322_2" style:family="text"/>
    <style:style style:name="P323" style:family="paragraph" style:parent-style-name="Body_20_Text">
      <style:paragraph-properties fo:text-align="justify" fo:margin-left="0.635cm" fo:margin-right="1.266cm"/>
    </style:style>
    <style:style style:name="T323_1" style:family="text"/>
    <style:style style:name="T323_2" style:family="text">
      <style:text-properties fo:letter-spacing="-0.009cm"/>
    </style:style>
    <style:style style:name="T323_3" style:family="text"/>
    <style:style style:name="T323_4" style:family="text">
      <style:text-properties fo:letter-spacing="-0.007cm"/>
    </style:style>
    <style:style style:name="T323_5" style:family="text"/>
    <style:style style:name="T323_6" style:family="text">
      <style:text-properties fo:letter-spacing="-0.007cm"/>
    </style:style>
    <style:style style:name="T323_7" style:family="text"/>
    <style:style style:name="T323_8" style:family="text">
      <style:text-properties fo:letter-spacing="-0.011cm"/>
    </style:style>
    <style:style style:name="T323_9" style:family="text"/>
    <style:style style:name="T323_10" style:family="text">
      <style:text-properties fo:letter-spacing="-0.009cm"/>
    </style:style>
    <style:style style:name="T323_11" style:family="text"/>
    <style:style style:name="T323_12" style:family="text">
      <style:text-properties fo:letter-spacing="-0.011cm"/>
    </style:style>
    <style:style style:name="T323_13" style:family="text"/>
    <style:style style:name="T323_14" style:family="text">
      <style:text-properties fo:letter-spacing="-0.005cm"/>
    </style:style>
    <style:style style:name="T323_15" style:family="text"/>
    <style:style style:name="T323_16" style:family="text">
      <style:text-properties fo:letter-spacing="-0.009cm"/>
    </style:style>
    <style:style style:name="T323_17" style:family="text"/>
    <style:style style:name="T323_18" style:family="text">
      <style:text-properties fo:letter-spacing="-0.009cm"/>
    </style:style>
    <style:style style:name="T323_19" style:family="text"/>
    <style:style style:name="T323_20" style:family="text">
      <style:text-properties fo:letter-spacing="-0.009cm"/>
    </style:style>
    <style:style style:name="T323_21" style:family="text"/>
    <style:style style:name="T323_22" style:family="text">
      <style:text-properties fo:letter-spacing="-0.009cm"/>
    </style:style>
    <style:style style:name="T323_23" style:family="text"/>
    <style:style style:name="T323_24" style:family="text">
      <style:text-properties fo:letter-spacing="-0.007cm"/>
    </style:style>
    <style:style style:name="T323_25" style:family="text"/>
    <style:style style:name="T323_26" style:family="text">
      <style:text-properties fo:letter-spacing="-0.009cm"/>
    </style:style>
    <style:style style:name="T323_27" style:family="text"/>
    <style:style style:name="T323_28" style:family="text">
      <style:text-properties fo:letter-spacing="-0.007cm"/>
    </style:style>
    <style:style style:name="T323_29" style:family="text"/>
    <style:style style:name="T323_30" style:family="text">
      <style:text-properties fo:letter-spacing="-0.007cm"/>
    </style:style>
    <style:style style:name="T323_31" style:family="text"/>
    <style:style style:name="T323_32" style:family="text">
      <style:text-properties fo:letter-spacing="-0.007cm"/>
    </style:style>
    <style:style style:name="T323_33" style:family="text"/>
    <style:style style:name="T323_34" style:family="text">
      <style:text-properties fo:letter-spacing="-0.009cm"/>
    </style:style>
    <style:style style:name="T323_35" style:family="text"/>
    <style:style style:name="T323_36" style:family="text">
      <style:text-properties fo:letter-spacing="-0.009cm"/>
    </style:style>
    <style:style style:name="T323_37" style:family="text"/>
    <style:style style:name="T323_38" style:family="text">
      <style:text-properties fo:letter-spacing="-0.011cm"/>
    </style:style>
    <style:style style:name="T323_39" style:family="text"/>
    <style:style style:name="T323_40" style:family="text">
      <style:text-properties fo:letter-spacing="-0.007cm"/>
    </style:style>
    <style:style style:name="T323_41" style:family="text"/>
    <style:style style:name="T323_42" style:family="text">
      <style:text-properties fo:letter-spacing="-0.007cm"/>
    </style:style>
    <style:style style:name="T323_43" style:family="text"/>
    <style:style style:name="T323_44" style:family="text">
      <style:text-properties fo:letter-spacing="-0.007cm"/>
    </style:style>
    <style:style style:name="T323_45" style:family="text"/>
    <style:style style:name="T323_46" style:family="text">
      <style:text-properties fo:letter-spacing="-0.007cm"/>
    </style:style>
    <style:style style:name="T323_47" style:family="text"/>
    <style:style style:name="T323_48" style:family="text">
      <style:text-properties fo:letter-spacing="-0.011cm"/>
    </style:style>
    <style:style style:name="T323_49" style:family="text"/>
    <style:style style:name="T323_50" style:family="text">
      <style:text-properties fo:letter-spacing="-0.011cm"/>
    </style:style>
    <style:style style:name="T323_51" style:family="text"/>
    <style:style style:name="T323_52" style:family="text">
      <style:text-properties fo:letter-spacing="-0.007cm"/>
    </style:style>
    <style:style style:name="T323_53" style:family="text"/>
    <style:style style:name="T323_54" style:family="text">
      <style:text-properties fo:letter-spacing="-0.007cm"/>
    </style:style>
    <style:style style:name="T323_55" style:family="text"/>
    <style:style style:name="P324" style:family="paragraph" style:parent-style-name="Body_20_Text">
      <style:paragraph-properties fo:margin-top="0.019cm"/>
    </style:style>
    <style:style style:name="P325" style:family="paragraph" style:parent-style-name="Body_20_Text">
      <style:paragraph-properties fo:text-align="justify" fo:margin-left="0.635cm" fo:margin-right="1.268cm"/>
    </style:style>
    <style:style style:name="T325_1" style:family="text"/>
    <style:style style:name="T325_2" style:family="text">
      <style:text-properties fo:letter-spacing="-0.025cm"/>
    </style:style>
    <style:style style:name="T325_3" style:family="text"/>
    <style:style style:name="T325_4" style:family="text">
      <style:text-properties fo:letter-spacing="-0.025cm"/>
    </style:style>
    <style:style style:name="T325_5" style:family="text"/>
    <style:style style:name="T325_6" style:family="text">
      <style:text-properties fo:letter-spacing="-0.025cm"/>
    </style:style>
    <style:style style:name="T325_7" style:family="text"/>
    <style:style style:name="T325_8" style:family="text">
      <style:text-properties fo:letter-spacing="-0.025cm"/>
    </style:style>
    <style:style style:name="T325_9" style:family="text"/>
    <style:style style:name="T325_10" style:family="text">
      <style:text-properties fo:letter-spacing="-0.025cm"/>
    </style:style>
    <style:style style:name="T325_11" style:family="text"/>
    <style:style style:name="T325_12" style:family="text">
      <style:text-properties fo:letter-spacing="-0.025cm"/>
    </style:style>
    <style:style style:name="T325_13" style:family="text"/>
    <style:style style:name="T325_14" style:family="text">
      <style:text-properties fo:letter-spacing="-0.025cm"/>
    </style:style>
    <style:style style:name="T325_15" style:family="text"/>
    <style:style style:name="T325_16" style:family="text">
      <style:text-properties fo:letter-spacing="-0.025cm"/>
    </style:style>
    <style:style style:name="T325_17" style:family="text"/>
    <style:style style:name="T325_18" style:family="text">
      <style:text-properties fo:letter-spacing="-0.025cm"/>
    </style:style>
    <style:style style:name="T325_19" style:family="text"/>
    <style:style style:name="T325_20" style:family="text">
      <style:text-properties fo:letter-spacing="-0.023cm"/>
    </style:style>
    <style:style style:name="T325_21" style:family="text"/>
    <style:style style:name="T325_22" style:family="text">
      <style:text-properties fo:letter-spacing="-0.025cm"/>
    </style:style>
    <style:style style:name="T325_23" style:family="text"/>
    <style:style style:name="T325_24" style:family="text">
      <style:text-properties fo:letter-spacing="-0.025cm"/>
    </style:style>
    <style:style style:name="T325_25" style:family="text"/>
    <style:style style:name="T325_26" style:family="text">
      <style:text-properties fo:letter-spacing="-0.025cm"/>
    </style:style>
    <style:style style:name="T325_27" style:family="text"/>
    <style:style style:name="T325_28" style:family="text">
      <style:text-properties fo:letter-spacing="-0.025cm"/>
    </style:style>
    <style:style style:name="T325_29" style:family="text"/>
    <style:style style:name="T325_30" style:family="text">
      <style:text-properties fo:letter-spacing="-0.025cm"/>
    </style:style>
    <style:style style:name="T325_31" style:family="text"/>
    <style:style style:name="S13" style:family="section" style:master-page-name="MasterPage12">
      <style:section-properties text:dont-balance-text-columns="false">
        <style:columns fo:column-count="0" fo:column-gap="1.27cm"/>
      </style:section-properties>
    </style:style>
    <style:style style:name="P326" style:family="paragraph" style:parent-style-name="Body_20_Text" style:master-page-name="MasterPage12">
      <style:paragraph-properties fo:text-align="justify" fo:margin-top="0.183cm" fo:margin-left="0.635cm" fo:margin-right="1.286cm"/>
    </style:style>
    <style:style style:name="T326_1" style:family="text"/>
    <style:style style:name="T326_2" style:family="text">
      <style:text-properties fo:letter-spacing="-0.011cm"/>
    </style:style>
    <style:style style:name="T326_3" style:family="text"/>
    <style:style style:name="T326_4" style:family="text">
      <style:text-properties fo:letter-spacing="-0.007cm"/>
    </style:style>
    <style:style style:name="T326_5" style:family="text"/>
    <style:style style:name="T326_6" style:family="text">
      <style:text-properties fo:letter-spacing="-0.009cm"/>
    </style:style>
    <style:style style:name="T326_7" style:family="text"/>
    <style:style style:name="T326_8" style:family="text">
      <style:text-properties fo:letter-spacing="-0.004cm"/>
    </style:style>
    <style:style style:name="T326_9" style:family="text"/>
    <style:style style:name="T326_10" style:family="text">
      <style:text-properties fo:letter-spacing="-0.009cm"/>
    </style:style>
    <style:style style:name="T326_11" style:family="text"/>
    <style:style style:name="T326_12" style:family="text">
      <style:text-properties fo:letter-spacing="-0.009cm"/>
    </style:style>
    <style:style style:name="T326_13" style:family="text"/>
    <style:style style:name="T326_14" style:family="text">
      <style:text-properties fo:letter-spacing="-0.011cm"/>
    </style:style>
    <style:style style:name="T326_15" style:family="text"/>
    <style:style style:name="T326_16" style:family="text">
      <style:text-properties fo:letter-spacing="-0.007cm"/>
    </style:style>
    <style:style style:name="T326_17" style:family="text"/>
    <style:style style:name="T326_18" style:family="text">
      <style:text-properties fo:letter-spacing="-0.011cm"/>
    </style:style>
    <style:style style:name="T326_19" style:family="text"/>
    <style:style style:name="T326_20" style:family="text">
      <style:text-properties fo:letter-spacing="-0.009cm"/>
    </style:style>
    <style:style style:name="T326_21" style:family="text"/>
    <style:style style:name="T326_22" style:family="text">
      <style:text-properties fo:letter-spacing="-0.009cm"/>
    </style:style>
    <style:style style:name="T326_23" style:family="text"/>
    <style:style style:name="T326_24" style:family="text">
      <style:text-properties fo:letter-spacing="-0.005cm"/>
    </style:style>
    <style:style style:name="T326_25" style:family="text"/>
    <style:style style:name="T326_26" style:family="text">
      <style:text-properties fo:letter-spacing="-0.007cm"/>
    </style:style>
    <style:style style:name="T326_27" style:family="text"/>
    <style:style style:name="P327" style:family="paragraph" style:parent-style-name="Body_20_Text">
      <style:paragraph-properties fo:margin-top="0.016cm"/>
    </style:style>
    <style:style style:name="P328" style:family="paragraph" style:parent-style-name="Body_20_Text">
      <style:paragraph-properties fo:text-align="justify" fo:margin-left="0.635cm" fo:margin-right="1.275cm"/>
    </style:style>
    <style:style style:name="T328_1" style:family="text"/>
    <style:style style:name="T328_2" style:family="text">
      <style:text-properties fo:letter-spacing="-0.009cm"/>
    </style:style>
    <style:style style:name="T328_3" style:family="text"/>
    <style:style style:name="T328_4" style:family="text">
      <style:text-properties fo:letter-spacing="-0.002cm"/>
    </style:style>
    <style:style style:name="T328_5" style:family="text"/>
    <style:style style:name="T328_6" style:family="text">
      <style:text-properties fo:letter-spacing="-0.007cm"/>
    </style:style>
    <style:style style:name="T328_7" style:family="text"/>
    <style:style style:name="T328_8" style:family="text">
      <style:text-properties fo:letter-spacing="-0.007cm"/>
    </style:style>
    <style:style style:name="T328_9" style:family="text"/>
    <style:style style:name="T328_10" style:family="text">
      <style:text-properties fo:letter-spacing="-0.004cm"/>
    </style:style>
    <style:style style:name="T328_11" style:family="text"/>
    <style:style style:name="T328_12" style:family="text">
      <style:text-properties fo:letter-spacing="-0.007cm"/>
    </style:style>
    <style:style style:name="T328_13" style:family="text"/>
    <style:style style:name="T328_14" style:family="text">
      <style:text-properties fo:letter-spacing="-0.007cm"/>
    </style:style>
    <style:style style:name="T328_15" style:family="text"/>
    <style:style style:name="T328_16" style:family="text">
      <style:text-properties fo:letter-spacing="-0.004cm"/>
    </style:style>
    <style:style style:name="T328_17" style:family="text"/>
    <style:style style:name="T328_18" style:family="text">
      <style:text-properties fo:letter-spacing="-0.007cm"/>
    </style:style>
    <style:style style:name="T328_19" style:family="text"/>
    <style:style style:name="T328_20" style:family="text">
      <style:text-properties fo:letter-spacing="-0.009cm"/>
    </style:style>
    <style:style style:name="T328_21" style:family="text"/>
    <style:style style:name="T328_22" style:family="text">
      <style:text-properties fo:letter-spacing="-0.005cm"/>
    </style:style>
    <style:style style:name="T328_23" style:family="text"/>
    <style:style style:name="T328_24" style:family="text">
      <style:text-properties fo:letter-spacing="-0.007cm"/>
    </style:style>
    <style:style style:name="T328_25" style:family="text"/>
    <style:style style:name="T328_26" style:family="text">
      <style:text-properties fo:letter-spacing="-0.009cm"/>
    </style:style>
    <style:style style:name="T328_27" style:family="text"/>
    <style:style style:name="T328_28" style:family="text">
      <style:text-properties fo:letter-spacing="-0.005cm"/>
    </style:style>
    <style:style style:name="T328_29" style:family="text"/>
    <style:style style:name="P329" style:family="paragraph" style:parent-style-name="Body_20_Text">
      <style:paragraph-properties fo:margin-top="0.021cm"/>
    </style:style>
    <style:style style:name="P330" style:family="paragraph" style:parent-style-name="Body_20_Text">
      <style:paragraph-properties fo:text-align="justify" fo:margin-left="0.635cm" fo:margin-right="1.284cm"/>
    </style:style>
    <style:style style:name="T330_1" style:family="text"/>
    <style:style style:name="T330_2" style:family="text">
      <style:text-properties fo:letter-spacing="-0.025cm"/>
    </style:style>
    <style:style style:name="T330_3" style:family="text"/>
    <style:style style:name="T330_4" style:family="text">
      <style:text-properties fo:letter-spacing="-0.025cm"/>
    </style:style>
    <style:style style:name="T330_5" style:family="text"/>
    <style:style style:name="T330_6" style:family="text">
      <style:text-properties fo:letter-spacing="-0.025cm"/>
    </style:style>
    <style:style style:name="T330_7" style:family="text"/>
    <style:style style:name="T330_8" style:family="text">
      <style:text-properties fo:letter-spacing="-0.025cm"/>
    </style:style>
    <style:style style:name="T330_9" style:family="text"/>
    <style:style style:name="T330_10" style:family="text">
      <style:text-properties fo:letter-spacing="-0.025cm"/>
    </style:style>
    <style:style style:name="T330_11" style:family="text"/>
    <style:style style:name="T330_12" style:family="text">
      <style:text-properties fo:letter-spacing="-0.025cm"/>
    </style:style>
    <style:style style:name="T330_13" style:family="text"/>
    <style:style style:name="T330_14" style:family="text">
      <style:text-properties fo:letter-spacing="-0.025cm"/>
    </style:style>
    <style:style style:name="T330_15" style:family="text"/>
    <style:style style:name="T330_16" style:family="text">
      <style:text-properties fo:letter-spacing="-0.025cm"/>
    </style:style>
    <style:style style:name="T330_17" style:family="text"/>
    <style:style style:name="T330_18" style:family="text">
      <style:text-properties fo:letter-spacing="-0.025cm"/>
    </style:style>
    <style:style style:name="T330_19" style:family="text"/>
    <style:style style:name="T330_20" style:family="text">
      <style:text-properties fo:letter-spacing="-0.023cm"/>
    </style:style>
    <style:style style:name="T330_21" style:family="text"/>
    <style:style style:name="T330_22" style:family="text">
      <style:text-properties fo:letter-spacing="-0.025cm"/>
    </style:style>
    <style:style style:name="T330_23" style:family="text"/>
    <style:style style:name="T330_24" style:family="text">
      <style:text-properties fo:letter-spacing="-0.025cm"/>
    </style:style>
    <style:style style:name="T330_25" style:family="text"/>
    <style:style style:name="T330_26" style:family="text">
      <style:text-properties fo:letter-spacing="-0.025cm"/>
    </style:style>
    <style:style style:name="T330_27" style:family="text"/>
    <style:style style:name="P331" style:family="paragraph" style:parent-style-name="Body_20_Text">
      <style:paragraph-properties fo:margin-top="0.016cm"/>
    </style:style>
    <style:style style:name="P332" style:family="paragraph" style:parent-style-name="Body_20_Text">
      <style:paragraph-properties fo:text-align="justify" fo:margin-left="0.635cm" fo:margin-right="1.268cm"/>
    </style:style>
    <style:style style:name="T332_1" style:family="text"/>
    <style:style style:name="T332_2" style:family="text">
      <style:text-properties fo:letter-spacing="-0.004cm"/>
    </style:style>
    <style:style style:name="T332_3" style:family="text"/>
    <style:style style:name="T332_4" style:family="text">
      <style:text-properties fo:letter-spacing="-0.007cm"/>
    </style:style>
    <style:style style:name="T332_5" style:family="text"/>
    <style:style style:name="T332_6" style:family="text">
      <style:text-properties fo:letter-spacing="-0.005cm"/>
    </style:style>
    <style:style style:name="T332_7" style:family="text"/>
    <style:style style:name="T332_8" style:family="text">
      <style:text-properties fo:letter-spacing="-0.005cm"/>
    </style:style>
    <style:style style:name="T332_9" style:family="text"/>
    <style:style style:name="T332_10" style:family="text">
      <style:text-properties fo:letter-spacing="-0.007cm"/>
    </style:style>
    <style:style style:name="T332_11" style:family="text"/>
    <style:style style:name="T332_12" style:family="text">
      <style:text-properties fo:letter-spacing="-0.002cm"/>
    </style:style>
    <style:style style:name="T332_13" style:family="text"/>
    <style:style style:name="T332_14" style:family="text">
      <style:text-properties fo:letter-spacing="-0.009cm"/>
    </style:style>
    <style:style style:name="T332_15" style:family="text"/>
    <style:style style:name="T332_16" style:family="text">
      <style:text-properties fo:letter-spacing="-0.005cm"/>
    </style:style>
    <style:style style:name="T332_17" style:family="text"/>
    <style:style style:name="T332_18" style:family="text">
      <style:text-properties fo:letter-spacing="-0.009cm"/>
    </style:style>
    <style:style style:name="T332_19" style:family="text"/>
    <style:style style:name="T332_20" style:family="text">
      <style:text-properties fo:letter-spacing="-0.005cm"/>
    </style:style>
    <style:style style:name="T332_21" style:family="text"/>
    <style:style style:name="T332_22" style:family="text">
      <style:text-properties fo:letter-spacing="-0.005cm"/>
    </style:style>
    <style:style style:name="T332_23" style:family="text"/>
    <style:style style:name="T332_24" style:family="text">
      <style:text-properties fo:letter-spacing="-0.009cm"/>
    </style:style>
    <style:style style:name="T332_25" style:family="text"/>
    <style:style style:name="T332_26" style:family="text">
      <style:text-properties fo:letter-spacing="-0.004cm"/>
    </style:style>
    <style:style style:name="T332_27" style:family="text"/>
    <style:style style:name="P333" style:family="paragraph" style:parent-style-name="Body_20_Text">
      <style:paragraph-properties fo:margin-top="0.019cm"/>
    </style:style>
    <style:style style:name="P334" style:family="paragraph" style:parent-style-name="Body_20_Text">
      <style:paragraph-properties fo:text-align="justify" fo:margin-left="0.635cm" fo:margin-right="1.266cm"/>
    </style:style>
    <style:style style:name="T334_1" style:family="text">
      <style:text-properties style:font-name="Arial" fo:font-weight="bold" style:font-weight-asian="bold"/>
    </style:style>
    <style:style style:name="T334_2" style:family="text"/>
    <style:style style:name="T334_3" style:family="text"/>
    <style:style style:name="T334_4" style:family="text">
      <style:text-properties style:text-position="46% 100%" fo:font-size="6.5pt" style:font-size-asian="6.5pt"/>
    </style:style>
    <style:style style:name="T334_5" style:family="text"/>
    <style:style style:name="T334_6" style:family="text"/>
    <style:style style:name="T334_7" style:family="text">
      <style:text-properties fo:letter-spacing="-0.025cm"/>
    </style:style>
    <style:style style:name="T334_8" style:family="text"/>
    <style:style style:name="T334_9" style:family="text">
      <style:text-properties fo:letter-spacing="-0.025cm"/>
    </style:style>
    <style:style style:name="T334_10" style:family="text"/>
    <style:style style:name="T334_11" style:family="text">
      <style:text-properties fo:letter-spacing="-0.025cm"/>
    </style:style>
    <style:style style:name="T334_12" style:family="text"/>
    <style:style style:name="T334_13" style:family="text">
      <style:text-properties fo:letter-spacing="-0.025cm"/>
    </style:style>
    <style:style style:name="T334_14" style:family="text"/>
    <style:style style:name="T334_15" style:family="text">
      <style:text-properties fo:letter-spacing="-0.025cm"/>
    </style:style>
    <style:style style:name="T334_16" style:family="text"/>
    <style:style style:name="T334_17" style:family="text">
      <style:text-properties fo:letter-spacing="-0.025cm"/>
    </style:style>
    <style:style style:name="T334_18" style:family="text"/>
    <style:style style:name="T334_19" style:family="text">
      <style:text-properties fo:letter-spacing="-0.025cm"/>
    </style:style>
    <style:style style:name="T334_20" style:family="text"/>
    <style:style style:name="T334_21" style:family="text">
      <style:text-properties fo:letter-spacing="-0.025cm"/>
    </style:style>
    <style:style style:name="T334_22" style:family="text"/>
    <style:style style:name="T334_23" style:family="text">
      <style:text-properties fo:letter-spacing="-0.025cm"/>
    </style:style>
    <style:style style:name="T334_24" style:family="text"/>
    <style:style style:name="T334_25" style:family="text">
      <style:text-properties fo:letter-spacing="-0.023cm"/>
    </style:style>
    <style:style style:name="T334_26" style:family="text"/>
    <style:style style:name="T334_27" style:family="text">
      <style:text-properties fo:letter-spacing="-0.025cm"/>
    </style:style>
    <style:style style:name="T334_28" style:family="text"/>
    <style:style style:name="T334_29" style:family="text">
      <style:text-properties fo:letter-spacing="-0.025cm"/>
    </style:style>
    <style:style style:name="T334_30" style:family="text"/>
    <style:style style:name="T334_31" style:family="text">
      <style:text-properties fo:letter-spacing="-0.025cm"/>
    </style:style>
    <style:style style:name="T334_32" style:family="text"/>
    <style:style style:name="T334_33" style:family="text">
      <style:text-properties fo:letter-spacing="-0.025cm"/>
    </style:style>
    <style:style style:name="T334_34" style:family="text"/>
    <style:style style:name="T334_35" style:family="text">
      <style:text-properties fo:letter-spacing="-0.025cm"/>
    </style:style>
    <style:style style:name="T334_36" style:family="text"/>
    <style:style style:name="T334_37" style:family="text">
      <style:text-properties fo:letter-spacing="-0.025cm"/>
    </style:style>
    <style:style style:name="T334_38" style:family="text"/>
    <style:style style:name="T334_39" style:family="text">
      <style:text-properties fo:letter-spacing="-0.004cm"/>
    </style:style>
    <style:style style:name="T334_40" style:family="text"/>
    <style:style style:name="T334_41" style:family="text">
      <style:text-properties fo:letter-spacing="-0.021cm"/>
    </style:style>
    <style:style style:name="T334_42" style:family="text"/>
    <style:style style:name="T334_43" style:family="text">
      <style:text-properties fo:letter-spacing="-0.021cm"/>
    </style:style>
    <style:style style:name="T334_44" style:family="text"/>
    <style:style style:name="T334_45" style:family="text">
      <style:text-properties fo:letter-spacing="-0.021cm"/>
    </style:style>
    <style:style style:name="T334_46" style:family="text"/>
    <style:style style:name="T334_47" style:family="text">
      <style:text-properties fo:letter-spacing="-0.021cm"/>
    </style:style>
    <style:style style:name="T334_48" style:family="text"/>
    <style:style style:name="T334_49" style:family="text">
      <style:text-properties fo:letter-spacing="-0.023cm"/>
    </style:style>
    <style:style style:name="T334_50" style:family="text"/>
    <style:style style:name="T334_51" style:family="text">
      <style:text-properties fo:letter-spacing="-0.025cm"/>
    </style:style>
    <style:style style:name="T334_52" style:family="text"/>
    <style:style style:name="T334_53" style:family="text">
      <style:text-properties fo:letter-spacing="-0.018cm"/>
    </style:style>
    <style:style style:name="T334_54" style:family="text"/>
    <style:style style:name="T334_55" style:family="text">
      <style:text-properties fo:letter-spacing="-0.021cm"/>
    </style:style>
    <style:style style:name="T334_56" style:family="text"/>
    <style:style style:name="T334_57" style:family="text">
      <style:text-properties fo:letter-spacing="-0.021cm"/>
    </style:style>
    <style:style style:name="T334_58" style:family="text"/>
    <style:style style:name="T334_59" style:family="text">
      <style:text-properties fo:letter-spacing="-0.021cm"/>
    </style:style>
    <style:style style:name="T334_60" style:family="text"/>
    <style:style style:name="T334_61" style:family="text">
      <style:text-properties fo:letter-spacing="-0.025cm"/>
    </style:style>
    <style:style style:name="T334_62" style:family="text"/>
    <style:style style:name="T334_63" style:family="text">
      <style:text-properties fo:letter-spacing="-0.007cm"/>
    </style:style>
    <style:style style:name="T334_64" style:family="text"/>
    <style:style style:name="T334_65" style:family="text">
      <style:text-properties fo:letter-spacing="-0.021cm"/>
    </style:style>
    <style:style style:name="T334_66" style:family="text"/>
    <style:style style:name="T334_67" style:family="text">
      <style:text-properties fo:letter-spacing="-0.021cm"/>
    </style:style>
    <style:style style:name="T334_68" style:family="text"/>
    <style:style style:name="P335" style:family="paragraph" style:parent-style-name="Body_20_Text">
      <style:paragraph-properties fo:margin-top="0.016cm"/>
    </style:style>
    <style:style style:name="P336" style:family="paragraph" style:parent-style-name="Heading_20_2">
      <style:paragraph-properties fo:text-align="justify"/>
    </style:style>
    <style:style style:name="T336_1" style:family="text">
      <style:text-properties fo:color="#006fc0"/>
    </style:style>
    <style:style style:name="T336_2" style:family="text">
      <style:text-properties fo:letter-spacing="-0.014cm" fo:color="#006fc0"/>
    </style:style>
    <style:style style:name="T336_3" style:family="text">
      <style:text-properties fo:color="#006fc0"/>
    </style:style>
    <style:style style:name="T336_4" style:family="text">
      <style:text-properties fo:letter-spacing="-0.018cm" fo:color="#006fc0"/>
    </style:style>
    <style:style style:name="T336_5" style:family="text">
      <style:text-properties fo:color="#006fc0"/>
    </style:style>
    <style:style style:name="T336_6" style:family="text">
      <style:text-properties fo:letter-spacing="-0.012cm" fo:color="#006fc0"/>
    </style:style>
    <style:style style:name="T336_7" style:family="text">
      <style:text-properties fo:color="#006fc0"/>
    </style:style>
    <style:style style:name="T336_8" style:family="text">
      <style:text-properties fo:letter-spacing="-0.016cm" fo:color="#006fc0"/>
    </style:style>
    <style:style style:name="T336_9" style:family="text">
      <style:text-properties fo:color="#006fc0"/>
    </style:style>
    <style:style style:name="T336_10" style:family="text">
      <style:text-properties fo:letter-spacing="-0.016cm" fo:color="#006fc0"/>
    </style:style>
    <style:style style:name="T336_11" style:family="text">
      <style:text-properties fo:color="#006fc0"/>
    </style:style>
    <style:style style:name="T336_12" style:family="text">
      <style:text-properties fo:letter-spacing="-0.014cm" fo:color="#006fc0"/>
    </style:style>
    <style:style style:name="T336_13" style:family="text">
      <style:text-properties fo:letter-spacing="-0.004cm" fo:color="#006fc0"/>
    </style:style>
    <style:style style:name="P337" style:family="paragraph" style:parent-style-name="Body_20_Text">
      <style:paragraph-properties fo:margin-top="0.019cm"/>
      <style:text-properties style:font-name="Arial" fo:font-weight="bold" style:font-weight-asian="bold"/>
    </style:style>
    <style:style style:name="P338" style:family="paragraph" style:parent-style-name="Body_20_Text">
      <style:paragraph-properties fo:text-align="justify" fo:margin-left="0.635cm" fo:margin-right="1.265cm"/>
    </style:style>
    <style:style style:name="T338_1" style:family="text"/>
    <style:style style:name="T338_2" style:family="text">
      <style:text-properties style:font-name="Arial" fo:font-weight="bold" style:font-weight-asian="bold"/>
    </style:style>
    <style:style style:name="T338_3" style:family="text"/>
    <style:style style:name="T338_4" style:family="text">
      <style:text-properties fo:letter-spacing="-0.004cm"/>
    </style:style>
    <style:style style:name="P339" style:family="paragraph" style:parent-style-name="Body_20_Text">
      <style:paragraph-properties fo:margin-top="0.018cm"/>
    </style:style>
    <style:style style:name="P340" style:family="paragraph" style:parent-style-name="Body_20_Text">
      <style:paragraph-properties fo:text-align="justify" fo:margin-left="0.635cm" fo:margin-right="1.261cm"/>
    </style:style>
    <style:style style:name="T340_1" style:family="text"/>
    <style:style style:name="T340_2" style:family="text">
      <style:text-properties fo:letter-spacing="-0.011cm"/>
    </style:style>
    <style:style style:name="T340_3" style:family="text"/>
    <style:style style:name="T340_4" style:family="text">
      <style:text-properties fo:letter-spacing="-0.011cm"/>
    </style:style>
    <style:style style:name="T340_5" style:family="text"/>
    <style:style style:name="T340_6" style:family="text">
      <style:text-properties fo:letter-spacing="-0.011cm"/>
    </style:style>
    <style:style style:name="T340_7" style:family="text"/>
    <style:style style:name="T340_8" style:family="text">
      <style:text-properties fo:letter-spacing="-0.009cm"/>
    </style:style>
    <style:style style:name="T340_9" style:family="text"/>
    <style:style style:name="T340_10" style:family="text">
      <style:text-properties fo:letter-spacing="-0.011cm"/>
    </style:style>
    <style:style style:name="T340_11" style:family="text"/>
    <style:style style:name="T340_12" style:family="text">
      <style:text-properties fo:letter-spacing="-0.011cm"/>
    </style:style>
    <style:style style:name="T340_13" style:family="text"/>
    <style:style style:name="T340_14" style:family="text">
      <style:text-properties fo:letter-spacing="-0.011cm"/>
    </style:style>
    <style:style style:name="T340_15" style:family="text"/>
    <style:style style:name="T340_16" style:family="text">
      <style:text-properties fo:letter-spacing="-0.011cm"/>
    </style:style>
    <style:style style:name="T340_17" style:family="text"/>
    <style:style style:name="T340_18" style:family="text">
      <style:text-properties fo:letter-spacing="-0.007cm"/>
    </style:style>
    <style:style style:name="T340_19" style:family="text"/>
    <style:style style:name="T340_20" style:family="text">
      <style:text-properties fo:letter-spacing="-0.011cm"/>
    </style:style>
    <style:style style:name="T340_21" style:family="text"/>
    <style:style style:name="T340_22" style:family="text">
      <style:text-properties fo:letter-spacing="-0.009cm"/>
    </style:style>
    <style:style style:name="T340_23" style:family="text"/>
    <style:style style:name="T340_24" style:family="text">
      <style:text-properties fo:letter-spacing="-0.009cm"/>
    </style:style>
    <style:style style:name="T340_25" style:family="text"/>
    <style:style style:name="T340_26" style:family="text">
      <style:text-properties fo:letter-spacing="-0.009cm"/>
    </style:style>
    <style:style style:name="T340_27" style:family="text"/>
    <style:style style:name="T340_28" style:family="text">
      <style:text-properties fo:letter-spacing="-0.009cm"/>
    </style:style>
    <style:style style:name="T340_29" style:family="text"/>
    <style:style style:name="T340_30" style:family="text">
      <style:text-properties fo:letter-spacing="-0.011cm"/>
    </style:style>
    <style:style style:name="T340_31" style:family="text"/>
    <style:style style:name="T340_32" style:family="text">
      <style:text-properties fo:letter-spacing="-0.016cm"/>
    </style:style>
    <style:style style:name="T340_33" style:family="text"/>
    <style:style style:name="T340_34" style:family="text">
      <style:text-properties fo:letter-spacing="-0.016cm"/>
    </style:style>
    <style:style style:name="T340_35" style:family="text"/>
    <style:style style:name="T340_36" style:family="text">
      <style:text-properties fo:letter-spacing="-0.014cm"/>
    </style:style>
    <style:style style:name="T340_37" style:family="text"/>
    <style:style style:name="T340_38" style:family="text">
      <style:text-properties fo:letter-spacing="-0.012cm"/>
    </style:style>
    <style:style style:name="T340_39" style:family="text"/>
    <style:style style:name="T340_40" style:family="text">
      <style:text-properties fo:letter-spacing="-0.016cm"/>
    </style:style>
    <style:style style:name="T340_41" style:family="text"/>
    <style:style style:name="T340_42" style:family="text">
      <style:text-properties fo:letter-spacing="-0.016cm"/>
    </style:style>
    <style:style style:name="T340_43" style:family="text"/>
    <style:style style:name="T340_44" style:family="text">
      <style:text-properties fo:letter-spacing="-0.016cm"/>
    </style:style>
    <style:style style:name="T340_45" style:family="text"/>
    <style:style style:name="T340_46" style:family="text">
      <style:text-properties fo:letter-spacing="-0.016cm"/>
    </style:style>
    <style:style style:name="T340_47" style:family="text"/>
    <style:style style:name="T340_48" style:family="text">
      <style:text-properties fo:letter-spacing="-0.016cm"/>
    </style:style>
    <style:style style:name="T340_49" style:family="text"/>
    <style:style style:name="T340_50" style:family="text">
      <style:text-properties fo:letter-spacing="-0.014cm"/>
    </style:style>
    <style:style style:name="T340_51" style:family="text"/>
    <style:style style:name="T340_52" style:family="text">
      <style:text-properties fo:letter-spacing="-0.016cm"/>
    </style:style>
    <style:style style:name="T340_53" style:family="text"/>
    <style:style style:name="T340_54" style:family="text">
      <style:text-properties fo:letter-spacing="-0.014cm"/>
    </style:style>
    <style:style style:name="T340_55" style:family="text"/>
    <style:style style:name="T340_56" style:family="text">
      <style:text-properties fo:letter-spacing="-0.005cm"/>
    </style:style>
    <style:style style:name="T340_57" style:family="text"/>
    <style:style style:name="T340_58" style:family="text">
      <style:text-properties fo:letter-spacing="-0.016cm"/>
    </style:style>
    <style:style style:name="T340_59" style:family="text"/>
    <style:style style:name="T340_60" style:family="text">
      <style:text-properties fo:letter-spacing="-0.016cm"/>
    </style:style>
    <style:style style:name="T340_61" style:family="text"/>
    <style:style style:name="T340_62" style:family="text">
      <style:text-properties fo:letter-spacing="-0.016cm"/>
    </style:style>
    <style:style style:name="T340_63" style:family="text"/>
    <style:style style:name="T340_64" style:family="text">
      <style:text-properties fo:letter-spacing="-0.016cm"/>
    </style:style>
    <style:style style:name="T340_65" style:family="text"/>
    <style:style style:name="T340_66" style:family="text">
      <style:text-properties fo:letter-spacing="-0.011cm"/>
    </style:style>
    <style:style style:name="T340_67" style:family="text"/>
    <style:style style:name="T340_68" style:family="text">
      <style:text-properties fo:letter-spacing="-0.012cm"/>
    </style:style>
    <style:style style:name="T340_69" style:family="text"/>
    <style:style style:name="T340_70" style:family="text">
      <style:text-properties fo:letter-spacing="-0.012cm"/>
    </style:style>
    <style:style style:name="T340_71" style:family="text"/>
    <style:style style:name="T340_72" style:family="text">
      <style:text-properties fo:letter-spacing="-0.009cm"/>
    </style:style>
    <style:style style:name="T340_73" style:family="text"/>
    <style:style style:name="T340_74" style:family="text">
      <style:text-properties fo:letter-spacing="-0.012cm"/>
    </style:style>
    <style:style style:name="T340_75" style:family="text"/>
    <style:style style:name="T340_76" style:family="text">
      <style:text-properties fo:letter-spacing="-0.009cm"/>
    </style:style>
    <style:style style:name="T340_77" style:family="text"/>
    <style:style style:name="T340_78" style:family="text">
      <style:text-properties fo:letter-spacing="-0.005cm"/>
    </style:style>
    <style:style style:name="T340_79" style:family="text"/>
    <style:style style:name="T340_80" style:family="text">
      <style:text-properties fo:letter-spacing="-0.007cm"/>
    </style:style>
    <style:style style:name="T340_81" style:family="text"/>
    <style:style style:name="T340_82" style:family="text">
      <style:text-properties fo:letter-spacing="-0.012cm"/>
    </style:style>
    <style:style style:name="T340_83" style:family="text"/>
    <style:style style:name="T340_84" style:family="text">
      <style:text-properties fo:letter-spacing="-0.007cm"/>
    </style:style>
    <style:style style:name="T340_85" style:family="text"/>
    <style:style style:name="T340_86" style:family="text">
      <style:text-properties fo:letter-spacing="-0.011cm"/>
    </style:style>
    <style:style style:name="T340_87" style:family="text"/>
    <style:style style:name="T340_88" style:family="text">
      <style:text-properties fo:letter-spacing="-0.007cm"/>
    </style:style>
    <style:style style:name="T340_89" style:family="text"/>
    <style:style style:name="T340_90" style:family="text">
      <style:text-properties fo:letter-spacing="-0.009cm"/>
    </style:style>
    <style:style style:name="T340_91" style:family="text"/>
    <style:style style:name="T340_92" style:family="text"/>
    <style:style style:name="P341" style:family="paragraph" style:parent-style-name="Body_20_Text">
      <style:paragraph-properties fo:margin-top="0.018cm"/>
    </style:style>
    <style:style style:name="P342" style:family="paragraph" style:parent-style-name="Body_20_Text">
      <style:paragraph-properties fo:text-align="justify" fo:margin-left="0.635cm" fo:margin-right="1.268cm"/>
    </style:style>
    <style:style style:name="T342_1" style:family="text"/>
    <style:style style:name="T342_2" style:family="text">
      <style:text-properties fo:letter-spacing="-0.004cm"/>
    </style:style>
    <style:style style:name="T342_3" style:family="text"/>
    <style:style style:name="T342_4" style:family="text">
      <style:text-properties fo:letter-spacing="-0.004cm"/>
    </style:style>
    <style:style style:name="T342_5" style:family="text"/>
    <style:style style:name="T342_6" style:family="text">
      <style:text-properties fo:letter-spacing="-0.005cm"/>
    </style:style>
    <style:style style:name="T342_7" style:family="text"/>
    <style:style style:name="T342_8" style:family="text">
      <style:text-properties fo:letter-spacing="-0.004cm"/>
    </style:style>
    <style:style style:name="T342_9" style:family="text"/>
    <style:style style:name="T342_10" style:family="text">
      <style:text-properties fo:letter-spacing="-0.005cm"/>
    </style:style>
    <style:style style:name="T342_11" style:family="text"/>
    <style:style style:name="T342_12" style:family="text">
      <style:text-properties fo:letter-spacing="-0.004cm"/>
    </style:style>
    <style:style style:name="T342_13" style:family="text"/>
    <style:style style:name="T342_14" style:family="text">
      <style:text-properties fo:letter-spacing="-0.009cm"/>
    </style:style>
    <style:style style:name="T342_15" style:family="text"/>
    <style:style style:name="T342_16" style:family="text">
      <style:text-properties fo:letter-spacing="-0.005cm"/>
    </style:style>
    <style:style style:name="T342_17" style:family="text"/>
    <style:style style:name="T342_18" style:family="text">
      <style:text-properties fo:letter-spacing="-0.005cm"/>
    </style:style>
    <style:style style:name="T342_19" style:family="text"/>
    <style:style style:name="T342_20" style:family="text">
      <style:text-properties fo:letter-spacing="-0.007cm"/>
    </style:style>
    <style:style style:name="T342_21" style:family="text"/>
    <style:style style:name="T342_22" style:family="text">
      <style:text-properties fo:letter-spacing="-0.009cm"/>
    </style:style>
    <style:style style:name="T342_23" style:family="text"/>
    <style:style style:name="T342_24" style:family="text">
      <style:text-properties fo:letter-spacing="-0.004cm"/>
    </style:style>
    <style:style style:name="T342_25" style:family="text"/>
    <style:style style:name="T342_26" style:family="text">
      <style:text-properties fo:letter-spacing="-0.002cm"/>
    </style:style>
    <style:style style:name="T342_27" style:family="text"/>
    <style:style style:name="T342_28" style:family="text">
      <style:text-properties fo:letter-spacing="-0.004cm"/>
    </style:style>
    <style:style style:name="T342_29" style:family="text"/>
    <style:style style:name="T342_30" style:family="text">
      <style:text-properties fo:letter-spacing="-0.004cm"/>
    </style:style>
    <style:style style:name="T342_31" style:family="text"/>
    <style:style style:name="T342_32" style:family="text">
      <style:text-properties fo:letter-spacing="-0.005cm"/>
    </style:style>
    <style:style style:name="T342_33" style:family="text"/>
    <style:style style:name="P343" style:family="paragraph" style:parent-style-name="Body_20_Text">
      <style:text-properties fo:font-size="6pt" style:font-size-asian="6pt"/>
    </style:style>
    <style:style style:name="FR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344" style:family="paragraph" style:parent-style-name="Normal">
      <style:paragraph-properties fo:margin-top="0.139cm" fo:margin-left="0.635cm"/>
    </style:style>
    <style:style style:name="T344_1" style:family="text">
      <style:text-properties style:text-position="50% 100%" fo:font-size="6pt" style:font-size-asian="6pt"/>
    </style:style>
    <style:style style:name="T344_2" style:family="text">
      <style:text-properties fo:letter-spacing="0.026cm" style:text-position="50% 100%" fo:font-size="6pt" style:font-size-asian="6pt"/>
    </style:style>
    <style:style style:name="T344_3" style:family="text">
      <style:text-properties fo:font-size="9pt" style:font-size-asian="9pt"/>
    </style:style>
    <style:style style:name="T344_4" style:family="text">
      <style:text-properties fo:letter-spacing="-0.004cm" fo:font-size="9pt" style:font-size-asian="9pt"/>
    </style:style>
    <style:style style:name="T344_5" style:family="text">
      <style:text-properties fo:font-size="9pt" style:font-size-asian="9pt"/>
    </style:style>
    <style:style style:name="T344_6" style:family="text">
      <style:text-properties fo:letter-spacing="-0.007cm" fo:font-size="9pt" style:font-size-asian="9pt"/>
    </style:style>
    <style:style style:name="T344_7" style:family="text">
      <style:text-properties fo:font-size="9pt" style:font-size-asian="9pt"/>
    </style:style>
    <style:style style:name="T344_8" style:family="text">
      <style:text-properties fo:letter-spacing="-0.007cm" fo:font-size="9pt" style:font-size-asian="9pt"/>
    </style:style>
    <style:style style:name="T344_9" style:family="text">
      <style:text-properties fo:font-size="9pt" style:font-size-asian="9pt"/>
    </style:style>
    <style:style style:name="T344_10" style:family="text">
      <style:text-properties fo:letter-spacing="-0.005cm" fo:font-size="9pt" style:font-size-asian="9pt"/>
    </style:style>
    <style:style style:name="T344_11" style:family="text">
      <style:text-properties fo:font-size="9pt" style:font-size-asian="9pt"/>
    </style:style>
    <style:style style:name="T344_12" style:family="text">
      <style:text-properties fo:letter-spacing="-0.004cm" fo:font-size="9pt" style:font-size-asian="9pt"/>
    </style:style>
    <style:style style:name="T344_13" style:family="text">
      <style:text-properties fo:font-size="9pt" style:font-size-asian="9pt"/>
    </style:style>
    <style:style style:name="T344_14" style:family="text">
      <style:text-properties fo:letter-spacing="-0.005cm" fo:font-size="9pt" style:font-size-asian="9pt"/>
    </style:style>
    <style:style style:name="T344_15" style:family="text">
      <style:text-properties fo:font-size="9pt" style:font-size-asian="9pt"/>
    </style:style>
    <style:style style:name="T344_16" style:family="text">
      <style:text-properties fo:letter-spacing="-0.005cm" fo:font-size="9pt" style:font-size-asian="9pt"/>
    </style:style>
    <style:style style:name="T344_17" style:family="text">
      <style:text-properties fo:font-size="9pt" style:font-size-asian="9pt"/>
    </style:style>
    <style:style style:name="T344_18" style:family="text">
      <style:text-properties fo:letter-spacing="-0.004cm" fo:font-size="9pt" style:font-size-asian="9pt"/>
    </style:style>
    <style:style style:name="T344_19" style:family="text">
      <style:text-properties fo:font-size="9pt" style:font-size-asian="9pt"/>
    </style:style>
    <style:style style:name="T344_20" style:family="text">
      <style:text-properties fo:letter-spacing="-0.002cm" fo:font-size="9pt" style:font-size-asian="9pt"/>
    </style:style>
    <style:style style:name="T344_21" style:family="text">
      <style:text-properties fo:font-size="9pt" style:font-size-asian="9pt"/>
    </style:style>
    <style:style style:name="T344_22" style:family="text">
      <style:text-properties fo:letter-spacing="-0.004cm" fo:font-size="9pt" style:font-size-asian="9pt"/>
    </style:style>
    <style:style style:name="T344_23" style:family="text">
      <style:text-properties fo:font-size="9pt" style:font-size-asian="9pt"/>
    </style:style>
    <style:style style:name="T344_24" style:family="text">
      <style:text-properties fo:letter-spacing="-0.002cm" fo:font-size="9pt" style:font-size-asian="9pt"/>
    </style:style>
    <style:style style:name="T344_25" style:family="text">
      <style:text-properties fo:font-size="9pt" style:font-size-asian="9pt"/>
    </style:style>
    <style:style style:name="T344_26" style:family="text">
      <style:text-properties fo:letter-spacing="0.002cm" fo:font-size="9pt" style:font-size-asian="9pt"/>
    </style:style>
    <style:style style:name="T344_27" style:family="text">
      <style:text-properties fo:font-size="9pt" style:font-size-asian="9pt"/>
    </style:style>
    <style:style style:name="T344_28" style:family="text">
      <style:text-properties fo:letter-spacing="-0.002cm" fo:font-size="9pt" style:font-size-asian="9pt"/>
    </style:style>
    <style:style style:name="T344_29" style:family="text">
      <style:text-properties fo:font-size="9pt" style:font-size-asian="9pt"/>
    </style:style>
    <style:style style:name="T344_30" style:family="text">
      <style:text-properties fo:letter-spacing="-0.009cm" fo:font-size="9pt" style:font-size-asian="9pt"/>
    </style:style>
    <style:style style:name="T344_31" style:family="text">
      <style:text-properties fo:font-size="9pt" style:font-size-asian="9pt"/>
    </style:style>
    <style:style style:name="T344_32" style:family="text">
      <style:text-properties fo:letter-spacing="-0.002cm" fo:font-size="9pt" style:font-size-asian="9pt"/>
    </style:style>
    <style:style style:name="T344_33" style:family="text">
      <style:text-properties fo:font-size="9pt" style:font-size-asian="9pt"/>
    </style:style>
    <style:style style:name="T344_34" style:family="text">
      <style:text-properties fo:letter-spacing="-0.004cm" fo:font-size="9pt" style:font-size-asian="9pt"/>
    </style:style>
    <style:style style:name="S14" style:family="section" style:master-page-name="MasterPage13">
      <style:section-properties text:dont-balance-text-columns="false">
        <style:columns fo:column-count="0" fo:column-gap="1.27cm"/>
      </style:section-properties>
    </style:style>
    <style:style style:name="P345" style:family="paragraph" style:parent-style-name="Body_20_Text" style:master-page-name="MasterPage13">
      <style:paragraph-properties fo:text-align="justify" fo:margin-top="0.183cm" fo:margin-left="0.635cm" fo:margin-right="1.261cm"/>
    </style:style>
    <style:style style:name="T345_1" style:family="text"/>
    <style:style style:name="T345_2" style:family="text">
      <style:text-properties fo:letter-spacing="0.071cm"/>
    </style:style>
    <style:style style:name="T345_3" style:family="text"/>
    <style:style style:name="T345_4" style:family="text">
      <style:text-properties fo:letter-spacing="-0.018cm"/>
    </style:style>
    <style:style style:name="T345_5" style:family="text"/>
    <style:style style:name="T345_6" style:family="text">
      <style:text-properties fo:letter-spacing="-0.014cm"/>
    </style:style>
    <style:style style:name="T345_7" style:family="text"/>
    <style:style style:name="T345_8" style:family="text">
      <style:text-properties fo:letter-spacing="-0.014cm"/>
    </style:style>
    <style:style style:name="T345_9" style:family="text"/>
    <style:style style:name="T345_10" style:family="text">
      <style:text-properties fo:letter-spacing="-0.016cm"/>
    </style:style>
    <style:style style:name="T345_11" style:family="text"/>
    <style:style style:name="T345_12" style:family="text">
      <style:text-properties fo:letter-spacing="-0.018cm"/>
    </style:style>
    <style:style style:name="T345_13" style:family="text"/>
    <style:style style:name="T345_14" style:family="text">
      <style:text-properties fo:letter-spacing="-0.018cm"/>
    </style:style>
    <style:style style:name="T345_15" style:family="text"/>
    <style:style style:name="T345_16" style:family="text">
      <style:text-properties fo:letter-spacing="-0.018cm"/>
    </style:style>
    <style:style style:name="T345_17" style:family="text"/>
    <style:style style:name="T345_18" style:family="text">
      <style:text-properties fo:letter-spacing="-0.018cm"/>
    </style:style>
    <style:style style:name="T345_19" style:family="text"/>
    <style:style style:name="T345_20" style:family="text">
      <style:text-properties fo:letter-spacing="-0.016cm"/>
    </style:style>
    <style:style style:name="T345_21" style:family="text"/>
    <style:style style:name="T345_22" style:family="text">
      <style:text-properties fo:letter-spacing="-0.014cm"/>
    </style:style>
    <style:style style:name="T345_23" style:family="text"/>
    <style:style style:name="T345_24" style:family="text">
      <style:text-properties fo:letter-spacing="-0.018cm"/>
    </style:style>
    <style:style style:name="T345_25" style:family="text"/>
    <style:style style:name="T345_26" style:family="text">
      <style:text-properties fo:letter-spacing="-0.016cm"/>
    </style:style>
    <style:style style:name="T345_27" style:family="text"/>
    <style:style style:name="T345_28" style:family="text">
      <style:text-properties fo:letter-spacing="-0.002cm"/>
    </style:style>
    <style:style style:name="T345_29" style:family="text"/>
    <style:style style:name="P346" style:family="paragraph" style:parent-style-name="Body_20_Text">
      <style:paragraph-properties fo:margin-top="0.019cm"/>
    </style:style>
    <style:style style:name="P347" style:family="paragraph" style:parent-style-name="Body_20_Text">
      <style:paragraph-properties fo:text-align="justify" fo:margin-left="0.635cm" fo:margin-right="1.272cm"/>
    </style:style>
    <style:style style:name="T347_1" style:family="text"/>
    <style:style style:name="T347_2" style:family="text">
      <style:text-properties fo:letter-spacing="-0.002cm"/>
    </style:style>
    <style:style style:name="T347_3" style:family="text"/>
    <style:style style:name="P348" style:family="paragraph" style:parent-style-name="Body_20_Text">
      <style:paragraph-properties fo:margin-top="0.016cm"/>
    </style:style>
    <style:style style:name="P349" style:family="paragraph" style:parent-style-name="Body_20_Text">
      <style:paragraph-properties fo:text-align="justify" fo:margin-left="0.635cm" fo:margin-right="1.275cm"/>
    </style:style>
    <style:style style:name="T349_1" style:family="text"/>
    <style:style style:name="T349_2" style:family="text">
      <style:text-properties fo:letter-spacing="-0.007cm"/>
    </style:style>
    <style:style style:name="T349_3" style:family="text"/>
    <style:style style:name="T349_4" style:family="text">
      <style:text-properties fo:letter-spacing="-0.004cm"/>
    </style:style>
    <style:style style:name="T349_5" style:family="text"/>
    <style:style style:name="T349_6" style:family="text">
      <style:text-properties fo:letter-spacing="-0.004cm"/>
    </style:style>
    <style:style style:name="T349_7" style:family="text"/>
    <style:style style:name="T349_8" style:family="text">
      <style:text-properties fo:letter-spacing="-0.002cm"/>
    </style:style>
    <style:style style:name="T349_9" style:family="text">
      <style:text-properties style:font-name="Arial" fo:font-weight="bold" style:font-weight-asian="bold"/>
    </style:style>
    <style:style style:name="T349_10" style:family="text">
      <style:text-properties fo:letter-spacing="-0.005cm" style:font-name="Arial" fo:font-weight="bold" style:font-weight-asian="bold"/>
    </style:style>
    <style:style style:name="T349_11" style:family="text"/>
    <style:style style:name="T349_12" style:family="text">
      <style:text-properties fo:letter-spacing="-0.005cm"/>
    </style:style>
    <style:style style:name="T349_13" style:family="text"/>
    <style:style style:name="T349_14" style:family="text">
      <style:text-properties fo:letter-spacing="-0.005cm"/>
    </style:style>
    <style:style style:name="T349_15" style:family="text"/>
    <style:style style:name="T349_16" style:family="text">
      <style:text-properties fo:letter-spacing="-0.007cm"/>
    </style:style>
    <style:style style:name="T349_17" style:family="text"/>
    <style:style style:name="T349_18" style:family="text">
      <style:text-properties fo:letter-spacing="-0.005cm"/>
    </style:style>
    <style:style style:name="T349_19" style:family="text"/>
    <style:style style:name="T349_20" style:family="text">
      <style:text-properties fo:letter-spacing="-0.004cm"/>
    </style:style>
    <style:style style:name="T349_21" style:family="text"/>
    <style:style style:name="T349_22" style:family="text">
      <style:text-properties fo:letter-spacing="-0.007cm"/>
    </style:style>
    <style:style style:name="T349_23" style:family="text"/>
    <style:style style:name="T349_24" style:family="text">
      <style:text-properties fo:letter-spacing="-0.002cm"/>
    </style:style>
    <style:style style:name="T349_25" style:family="text"/>
    <style:style style:name="T349_26" style:family="text">
      <style:text-properties fo:letter-spacing="-0.004cm"/>
    </style:style>
    <style:style style:name="T349_27" style:family="text"/>
    <style:style style:name="T349_28" style:family="text">
      <style:text-properties fo:letter-spacing="-0.014cm"/>
    </style:style>
    <style:style style:name="T349_29" style:family="text"/>
    <style:style style:name="T349_30" style:family="text">
      <style:text-properties fo:letter-spacing="-0.014cm"/>
    </style:style>
    <style:style style:name="T349_31" style:family="text"/>
    <style:style style:name="T349_32" style:family="text">
      <style:text-properties fo:letter-spacing="-0.012cm"/>
    </style:style>
    <style:style style:name="T349_33" style:family="text"/>
    <style:style style:name="T349_34" style:family="text">
      <style:text-properties fo:letter-spacing="-0.014cm"/>
    </style:style>
    <style:style style:name="T349_35" style:family="text"/>
    <style:style style:name="T349_36" style:family="text">
      <style:text-properties fo:letter-spacing="-0.009cm"/>
    </style:style>
    <style:style style:name="T349_37" style:family="text"/>
    <style:style style:name="T349_38" style:family="text">
      <style:text-properties fo:letter-spacing="-0.014cm"/>
    </style:style>
    <style:style style:name="T349_39" style:family="text"/>
    <style:style style:name="T349_40" style:family="text">
      <style:text-properties fo:letter-spacing="-0.014cm"/>
    </style:style>
    <style:style style:name="T349_41" style:family="text"/>
    <style:style style:name="T349_42" style:family="text">
      <style:text-properties fo:letter-spacing="-0.014cm"/>
    </style:style>
    <style:style style:name="T349_43" style:family="text"/>
    <style:style style:name="T349_44" style:family="text">
      <style:text-properties fo:letter-spacing="-0.012cm"/>
    </style:style>
    <style:style style:name="T349_45" style:family="text"/>
    <style:style style:name="T349_46" style:family="text">
      <style:text-properties fo:letter-spacing="-0.011cm"/>
    </style:style>
    <style:style style:name="T349_47" style:family="text"/>
    <style:style style:name="T349_48" style:family="text">
      <style:text-properties fo:letter-spacing="-0.014cm"/>
    </style:style>
    <style:style style:name="T349_49" style:family="text"/>
    <style:style style:name="T349_50" style:family="text">
      <style:text-properties fo:letter-spacing="-0.011cm"/>
    </style:style>
    <style:style style:name="T349_51" style:family="text"/>
    <style:style style:name="T349_52" style:family="text">
      <style:text-properties fo:letter-spacing="-0.014cm"/>
    </style:style>
    <style:style style:name="T349_53" style:family="text"/>
    <style:style style:name="T349_54" style:family="text">
      <style:text-properties fo:letter-spacing="-0.014cm"/>
    </style:style>
    <style:style style:name="T349_55" style:family="text"/>
    <style:style style:name="T349_56" style:family="text">
      <style:text-properties fo:letter-spacing="-0.016cm"/>
    </style:style>
    <style:style style:name="T349_57" style:family="text"/>
    <style:style style:name="P350" style:family="paragraph" style:parent-style-name="Body_20_Text">
      <style:paragraph-properties fo:margin-top="0.019cm"/>
    </style:style>
    <style:style style:name="P351" style:family="paragraph" style:parent-style-name="Heading_20_2">
      <style:paragraph-properties fo:text-align="justify"/>
    </style:style>
    <style:style style:name="T351_1" style:family="text">
      <style:text-properties fo:color="#006fc0"/>
    </style:style>
    <style:style style:name="T351_2" style:family="text">
      <style:text-properties fo:letter-spacing="-0.023cm" fo:color="#006fc0"/>
    </style:style>
    <style:style style:name="T351_3" style:family="text">
      <style:text-properties fo:color="#006fc0"/>
    </style:style>
    <style:style style:name="T351_4" style:family="text">
      <style:text-properties fo:letter-spacing="-0.021cm" fo:color="#006fc0"/>
    </style:style>
    <style:style style:name="T351_5" style:family="text">
      <style:text-properties fo:letter-spacing="-0.004cm" fo:color="#006fc0"/>
    </style:style>
    <style:style style:name="P352" style:family="paragraph" style:parent-style-name="Body_20_Text">
      <style:paragraph-properties fo:margin-top="0.018cm"/>
      <style:text-properties style:font-name="Arial" fo:font-weight="bold" style:font-weight-asian="bold"/>
    </style:style>
    <style:style style:name="P353" style:family="paragraph" style:parent-style-name="Body_20_Text">
      <style:paragraph-properties fo:text-align="justify" fo:margin-left="0.635cm" fo:margin-right="1.268cm"/>
    </style:style>
    <style:style style:name="T353_1" style:family="text"/>
    <style:style style:name="T353_2" style:family="text">
      <style:text-properties fo:letter-spacing="-0.025cm"/>
    </style:style>
    <style:style style:name="T353_3" style:family="text"/>
    <style:style style:name="T353_4" style:family="text">
      <style:text-properties fo:letter-spacing="-0.025cm"/>
    </style:style>
    <style:style style:name="T353_5" style:family="text"/>
    <style:style style:name="T353_6" style:family="text">
      <style:text-properties fo:letter-spacing="-0.025cm"/>
    </style:style>
    <style:style style:name="T353_7" style:family="text"/>
    <style:style style:name="T353_8" style:family="text">
      <style:text-properties fo:letter-spacing="-0.025cm"/>
    </style:style>
    <style:style style:name="T353_9" style:family="text"/>
    <style:style style:name="T353_10" style:family="text">
      <style:text-properties fo:letter-spacing="-0.025cm"/>
    </style:style>
    <style:style style:name="T353_11" style:family="text"/>
    <style:style style:name="T353_12" style:family="text">
      <style:text-properties fo:letter-spacing="-0.025cm"/>
    </style:style>
    <style:style style:name="T353_13" style:family="text"/>
    <style:style style:name="T353_14" style:family="text">
      <style:text-properties fo:letter-spacing="-0.025cm"/>
    </style:style>
    <style:style style:name="T353_15" style:family="text"/>
    <style:style style:name="T353_16" style:family="text">
      <style:text-properties fo:letter-spacing="-0.025cm"/>
    </style:style>
    <style:style style:name="T353_17" style:family="text"/>
    <style:style style:name="T353_18" style:family="text">
      <style:text-properties fo:letter-spacing="-0.025cm"/>
    </style:style>
    <style:style style:name="T353_19" style:family="text"/>
    <style:style style:name="T353_20" style:family="text">
      <style:text-properties fo:letter-spacing="-0.023cm"/>
    </style:style>
    <style:style style:name="T353_21" style:family="text"/>
    <style:style style:name="T353_22" style:family="text">
      <style:text-properties fo:letter-spacing="-0.025cm"/>
    </style:style>
    <style:style style:name="T353_23" style:family="text"/>
    <style:style style:name="T353_24" style:family="text">
      <style:text-properties fo:letter-spacing="-0.025cm"/>
    </style:style>
    <style:style style:name="T353_25" style:family="text"/>
    <style:style style:name="T353_26" style:family="text">
      <style:text-properties fo:letter-spacing="-0.025cm"/>
    </style:style>
    <style:style style:name="T353_27" style:family="text"/>
    <style:style style:name="T353_28" style:family="text">
      <style:text-properties fo:letter-spacing="-0.025cm"/>
    </style:style>
    <style:style style:name="T353_29" style:family="text"/>
    <style:style style:name="P354" style:family="paragraph" style:parent-style-name="Body_20_Text">
      <style:paragraph-properties fo:margin-top="0.018cm"/>
    </style:style>
    <style:style style:name="P355" style:family="paragraph" style:parent-style-name="Body_20_Text">
      <style:paragraph-properties fo:text-align="justify" fo:margin-left="0.635cm" fo:margin-right="1.261cm"/>
    </style:style>
    <style:style style:name="T355_1" style:family="text"/>
    <style:style style:name="T355_2" style:family="text">
      <style:text-properties style:font-name="Arial" fo:font-weight="bold" style:font-weight-asian="bold"/>
    </style:style>
    <style:style style:name="T355_3" style:family="text"/>
    <style:style style:name="T355_4" style:family="text">
      <style:text-properties fo:letter-spacing="-0.016cm"/>
    </style:style>
    <style:style style:name="T355_5" style:family="text"/>
    <style:style style:name="T355_6" style:family="text">
      <style:text-properties fo:letter-spacing="-0.016cm"/>
    </style:style>
    <style:style style:name="T355_7" style:family="text"/>
    <style:style style:name="T355_8" style:family="text">
      <style:text-properties fo:letter-spacing="-0.016cm"/>
    </style:style>
    <style:style style:name="T355_9" style:family="text"/>
    <style:style style:name="T355_10" style:family="text">
      <style:text-properties fo:letter-spacing="-0.016cm"/>
    </style:style>
    <style:style style:name="T355_11" style:family="text"/>
    <style:style style:name="T355_12" style:family="text">
      <style:text-properties fo:letter-spacing="-0.014cm"/>
    </style:style>
    <style:style style:name="T355_13" style:family="text"/>
    <style:style style:name="T355_14" style:family="text">
      <style:text-properties fo:letter-spacing="-0.014cm"/>
    </style:style>
    <style:style style:name="T355_15" style:family="text"/>
    <style:style style:name="T355_16" style:family="text">
      <style:text-properties fo:letter-spacing="-0.016cm"/>
    </style:style>
    <style:style style:name="T355_17" style:family="text"/>
    <style:style style:name="T355_18" style:family="text">
      <style:text-properties fo:letter-spacing="-0.016cm"/>
    </style:style>
    <style:style style:name="T355_19" style:family="text"/>
    <style:style style:name="T355_20" style:family="text">
      <style:text-properties fo:letter-spacing="-0.018cm"/>
    </style:style>
    <style:style style:name="T355_21" style:family="text"/>
    <style:style style:name="T355_22" style:family="text">
      <style:text-properties fo:letter-spacing="-0.014cm"/>
    </style:style>
    <style:style style:name="T355_23" style:family="text"/>
    <style:style style:name="T355_24" style:family="text">
      <style:text-properties fo:letter-spacing="-0.016cm"/>
    </style:style>
    <style:style style:name="T355_25" style:family="text"/>
    <style:style style:name="T355_26" style:family="text">
      <style:text-properties fo:letter-spacing="-0.016cm"/>
    </style:style>
    <style:style style:name="T355_27" style:family="text"/>
    <style:style style:name="T355_28" style:family="text">
      <style:text-properties fo:letter-spacing="-0.016cm"/>
    </style:style>
    <style:style style:name="T355_29" style:family="text"/>
    <style:style style:name="T355_30" style:family="text">
      <style:text-properties fo:letter-spacing="-0.016cm"/>
    </style:style>
    <style:style style:name="T355_31" style:family="text"/>
    <style:style style:name="T355_32" style:family="text">
      <style:text-properties fo:letter-spacing="-0.016cm"/>
    </style:style>
    <style:style style:name="T355_33" style:family="text"/>
    <style:style style:name="T355_34" style:family="text">
      <style:text-properties fo:letter-spacing="-0.016cm"/>
    </style:style>
    <style:style style:name="T355_35" style:family="text"/>
    <style:style style:name="T355_36" style:family="text">
      <style:text-properties fo:letter-spacing="-0.018cm"/>
    </style:style>
    <style:style style:name="T355_37" style:family="text"/>
    <style:style style:name="T355_38" style:family="text">
      <style:text-properties fo:letter-spacing="-0.016cm"/>
    </style:style>
    <style:style style:name="T355_39" style:family="text"/>
    <style:style style:name="T355_40" style:family="text">
      <style:text-properties fo:letter-spacing="-0.018cm"/>
    </style:style>
    <style:style style:name="T355_41" style:family="text"/>
    <style:style style:name="T355_42" style:family="text">
      <style:text-properties fo:letter-spacing="-0.014cm"/>
    </style:style>
    <style:style style:name="T355_43" style:family="text"/>
    <style:style style:name="T355_44" style:family="text">
      <style:text-properties fo:letter-spacing="-0.007cm"/>
    </style:style>
    <style:style style:name="T355_45" style:family="text"/>
    <style:style style:name="T355_46" style:family="text">
      <style:text-properties fo:letter-spacing="-0.012cm"/>
    </style:style>
    <style:style style:name="T355_47" style:family="text"/>
    <style:style style:name="T355_48" style:family="text">
      <style:text-properties fo:letter-spacing="-0.014cm"/>
    </style:style>
    <style:style style:name="T355_49" style:family="text"/>
    <style:style style:name="T355_50" style:family="text">
      <style:text-properties fo:letter-spacing="-0.014cm"/>
    </style:style>
    <style:style style:name="T355_51" style:family="text"/>
    <style:style style:name="T355_52" style:family="text">
      <style:text-properties fo:letter-spacing="-0.018cm"/>
    </style:style>
    <style:style style:name="T355_53" style:family="text"/>
    <style:style style:name="T355_54" style:family="text">
      <style:text-properties fo:letter-spacing="-0.016cm"/>
    </style:style>
    <style:style style:name="T355_55" style:family="text"/>
    <style:style style:name="T355_56" style:family="text">
      <style:text-properties fo:letter-spacing="-0.009cm"/>
    </style:style>
    <style:style style:name="T355_57" style:family="text"/>
    <style:style style:name="T355_58" style:family="text">
      <style:text-properties fo:letter-spacing="-0.005cm"/>
    </style:style>
    <style:style style:name="T355_59" style:family="text"/>
    <style:style style:name="T355_60" style:family="text">
      <style:text-properties fo:letter-spacing="-0.007cm"/>
    </style:style>
    <style:style style:name="T355_61" style:family="text"/>
    <style:style style:name="T355_62" style:family="text">
      <style:text-properties fo:letter-spacing="-0.005cm"/>
    </style:style>
    <style:style style:name="T355_63" style:family="text"/>
    <style:style style:name="T355_64" style:family="text">
      <style:text-properties fo:letter-spacing="-0.011cm"/>
    </style:style>
    <style:style style:name="T355_65" style:family="text"/>
    <style:style style:name="T355_66" style:family="text">
      <style:text-properties fo:letter-spacing="-0.005cm"/>
    </style:style>
    <style:style style:name="T355_67" style:family="text"/>
    <style:style style:name="T355_68" style:family="text">
      <style:text-properties fo:letter-spacing="-0.007cm"/>
    </style:style>
    <style:style style:name="T355_69" style:family="text"/>
    <style:style style:name="T355_70" style:family="text">
      <style:text-properties fo:letter-spacing="-0.011cm"/>
    </style:style>
    <style:style style:name="T355_71" style:family="text"/>
    <style:style style:name="T355_72" style:family="text">
      <style:text-properties fo:letter-spacing="-0.007cm"/>
    </style:style>
    <style:style style:name="T355_73" style:family="text"/>
    <style:style style:name="T355_74" style:family="text">
      <style:text-properties fo:letter-spacing="-0.005cm"/>
    </style:style>
    <style:style style:name="T355_75" style:family="text"/>
    <style:style style:name="T355_76" style:family="text">
      <style:text-properties fo:letter-spacing="-0.007cm"/>
    </style:style>
    <style:style style:name="T355_77" style:family="text"/>
    <style:style style:name="T355_78" style:family="text">
      <style:text-properties fo:letter-spacing="-0.009cm"/>
    </style:style>
    <style:style style:name="T355_79" style:family="text"/>
    <style:style style:name="T355_80" style:family="text">
      <style:text-properties fo:letter-spacing="-0.007cm"/>
    </style:style>
    <style:style style:name="T355_81" style:family="text"/>
    <style:style style:name="T355_82" style:family="text">
      <style:text-properties fo:letter-spacing="-0.007cm"/>
    </style:style>
    <style:style style:name="T355_83" style:family="text"/>
    <style:style style:name="T355_84" style:family="text">
      <style:text-properties fo:letter-spacing="-0.004cm"/>
    </style:style>
    <style:style style:name="T355_85" style:family="text"/>
    <style:style style:name="T355_86" style:family="text">
      <style:text-properties fo:letter-spacing="-0.007cm"/>
    </style:style>
    <style:style style:name="T355_87" style:family="text"/>
    <style:style style:name="T355_88" style:family="text">
      <style:text-properties fo:letter-spacing="-0.002cm"/>
    </style:style>
    <style:style style:name="T355_89" style:family="text"/>
    <style:style style:name="T355_90" style:family="text">
      <style:text-properties fo:letter-spacing="-0.005cm"/>
    </style:style>
    <style:style style:name="T355_91" style:family="text"/>
    <style:style style:name="T355_92" style:family="text">
      <style:text-properties fo:letter-spacing="-0.005cm"/>
    </style:style>
    <style:style style:name="T355_93" style:family="text"/>
    <style:style style:name="T355_94" style:family="text">
      <style:text-properties fo:letter-spacing="-0.002cm"/>
    </style:style>
    <style:style style:name="T355_95" style:family="text"/>
    <style:style style:name="T355_96" style:family="text">
      <style:text-properties fo:letter-spacing="-0.004cm"/>
    </style:style>
    <style:style style:name="T355_97" style:family="text"/>
    <style:style style:name="T355_98" style:family="text">
      <style:text-properties fo:letter-spacing="-0.007cm"/>
    </style:style>
    <style:style style:name="T355_99" style:family="text"/>
    <style:style style:name="T355_100" style:family="text">
      <style:text-properties fo:letter-spacing="-0.005cm"/>
    </style:style>
    <style:style style:name="T355_101" style:family="text"/>
    <style:style style:name="T355_102" style:family="text">
      <style:text-properties fo:letter-spacing="-0.002cm"/>
    </style:style>
    <style:style style:name="T355_103" style:family="text"/>
    <style:style style:name="T355_104" style:family="text">
      <style:text-properties fo:letter-spacing="-0.004cm"/>
    </style:style>
    <style:style style:name="T355_105" style:family="text"/>
    <style:style style:name="T355_106" style:family="text">
      <style:text-properties fo:letter-spacing="-0.005cm"/>
    </style:style>
    <style:style style:name="T355_107" style:family="text"/>
    <style:style style:name="T355_108" style:family="text">
      <style:text-properties fo:letter-spacing="-0.004cm"/>
    </style:style>
    <style:style style:name="T355_109" style:family="text"/>
    <style:style style:name="P356" style:family="paragraph" style:parent-style-name="Body_20_Text">
      <style:paragraph-properties fo:margin-top="0.018cm"/>
    </style:style>
    <style:style style:name="P357" style:family="paragraph" style:parent-style-name="Body_20_Text">
      <style:paragraph-properties fo:text-align="justify" fo:margin-left="0.635cm" fo:margin-right="1.266cm"/>
    </style:style>
    <style:style style:name="T357_1" style:family="text">
      <style:text-properties style:font-name="Arial" fo:font-weight="bold" style:font-weight-asian="bold"/>
    </style:style>
    <style:style style:name="T357_2" style:family="text"/>
    <style:style style:name="T357_3" style:family="text">
      <style:text-properties fo:letter-spacing="-0.019cm"/>
    </style:style>
    <style:style style:name="T357_4" style:family="text"/>
    <style:style style:name="T357_5" style:family="text">
      <style:text-properties fo:letter-spacing="-0.018cm"/>
    </style:style>
    <style:style style:name="T357_6" style:family="text"/>
    <style:style style:name="T357_7" style:family="text">
      <style:text-properties fo:letter-spacing="-0.021cm"/>
    </style:style>
    <style:style style:name="T357_8" style:family="text"/>
    <style:style style:name="T357_9" style:family="text">
      <style:text-properties fo:letter-spacing="-0.021cm"/>
    </style:style>
    <style:style style:name="T357_10" style:family="text"/>
    <style:style style:name="T357_11" style:family="text">
      <style:text-properties fo:letter-spacing="-0.018cm"/>
    </style:style>
    <style:style style:name="T357_12" style:family="text"/>
    <style:style style:name="T357_13" style:family="text">
      <style:text-properties fo:letter-spacing="-0.019cm"/>
    </style:style>
    <style:style style:name="T357_14" style:family="text"/>
    <style:style style:name="T357_15" style:family="text">
      <style:text-properties fo:letter-spacing="-0.021cm"/>
    </style:style>
    <style:style style:name="T357_16" style:family="text"/>
    <style:style style:name="T357_17" style:family="text">
      <style:text-properties fo:letter-spacing="-0.023cm"/>
    </style:style>
    <style:style style:name="T357_18" style:family="text"/>
    <style:style style:name="T357_19" style:family="text">
      <style:text-properties fo:letter-spacing="-0.019cm"/>
    </style:style>
    <style:style style:name="T357_20" style:family="text"/>
    <style:style style:name="T357_21" style:family="text">
      <style:text-properties fo:letter-spacing="-0.021cm"/>
    </style:style>
    <style:style style:name="T357_22" style:family="text"/>
    <style:style style:name="T357_23" style:family="text">
      <style:text-properties fo:letter-spacing="-0.018cm"/>
    </style:style>
    <style:style style:name="T357_24" style:family="text"/>
    <style:style style:name="T357_25" style:family="text">
      <style:text-properties fo:letter-spacing="-0.019cm"/>
    </style:style>
    <style:style style:name="T357_26" style:family="text"/>
    <style:style style:name="T357_27" style:family="text">
      <style:text-properties fo:letter-spacing="-0.023cm"/>
    </style:style>
    <style:style style:name="T357_28" style:family="text"/>
    <style:style style:name="T357_29" style:family="text">
      <style:text-properties fo:letter-spacing="-0.023cm"/>
    </style:style>
    <style:style style:name="T357_30" style:family="text"/>
    <style:style style:name="T357_31" style:family="text">
      <style:text-properties fo:letter-spacing="-0.025cm"/>
    </style:style>
    <style:style style:name="T357_32" style:family="text"/>
    <style:style style:name="T357_33" style:family="text">
      <style:text-properties fo:letter-spacing="-0.021cm"/>
    </style:style>
    <style:style style:name="T357_34" style:family="text"/>
    <style:style style:name="T357_35" style:family="text">
      <style:text-properties fo:letter-spacing="-0.025cm"/>
    </style:style>
    <style:style style:name="T357_36" style:family="text"/>
    <style:style style:name="T357_37" style:family="text">
      <style:text-properties fo:letter-spacing="-0.025cm"/>
    </style:style>
    <style:style style:name="T357_38" style:family="text"/>
    <style:style style:name="T357_39" style:family="text">
      <style:text-properties fo:letter-spacing="-0.025cm"/>
    </style:style>
    <style:style style:name="T357_40" style:family="text"/>
    <style:style style:name="T357_41" style:family="text">
      <style:text-properties fo:letter-spacing="-0.025cm"/>
    </style:style>
    <style:style style:name="T357_42" style:family="text"/>
    <style:style style:name="T357_43" style:family="text">
      <style:text-properties fo:letter-spacing="-0.019cm"/>
    </style:style>
    <style:style style:name="T357_44" style:family="text"/>
    <style:style style:name="T357_45" style:family="text">
      <style:text-properties fo:letter-spacing="-0.025cm"/>
    </style:style>
    <style:style style:name="T357_46" style:family="text"/>
    <style:style style:name="T357_47" style:family="text">
      <style:text-properties fo:letter-spacing="-0.025cm"/>
    </style:style>
    <style:style style:name="T357_48" style:family="text"/>
    <style:style style:name="T357_49" style:family="text">
      <style:text-properties fo:letter-spacing="-0.014cm"/>
    </style:style>
    <style:style style:name="T357_50" style:family="text"/>
    <style:style style:name="T357_51" style:family="text">
      <style:text-properties fo:letter-spacing="-0.025cm"/>
    </style:style>
    <style:style style:name="T357_52" style:family="text"/>
    <style:style style:name="T357_53" style:family="text">
      <style:text-properties fo:letter-spacing="-0.025cm"/>
    </style:style>
    <style:style style:name="T357_54" style:family="text"/>
    <style:style style:name="T357_55" style:family="text">
      <style:text-properties fo:letter-spacing="-0.019cm"/>
    </style:style>
    <style:style style:name="T357_56" style:family="text"/>
    <style:style style:name="T357_57" style:family="text">
      <style:text-properties fo:letter-spacing="-0.021cm"/>
    </style:style>
    <style:style style:name="T357_58" style:family="text"/>
    <style:style style:name="P358" style:family="paragraph" style:parent-style-name="Heading_20_2">
      <style:paragraph-properties fo:text-align="justify" fo:margin-top="0.004cm"/>
    </style:style>
    <style:style style:name="T358_1" style:family="text">
      <style:text-properties fo:color="#006fc0"/>
    </style:style>
    <style:style style:name="T358_2" style:family="text">
      <style:text-properties fo:letter-spacing="-0.016cm" fo:color="#006fc0"/>
    </style:style>
    <style:style style:name="T358_3" style:family="text">
      <style:text-properties fo:color="#006fc0"/>
    </style:style>
    <style:style style:name="T358_4" style:family="text">
      <style:text-properties fo:letter-spacing="-0.016cm" fo:color="#006fc0"/>
    </style:style>
    <style:style style:name="T358_5" style:family="text">
      <style:text-properties fo:color="#006fc0"/>
    </style:style>
    <style:style style:name="T358_6" style:family="text">
      <style:text-properties fo:letter-spacing="-0.019cm" fo:color="#006fc0"/>
    </style:style>
    <style:style style:name="T358_7" style:family="text">
      <style:text-properties fo:color="#006fc0"/>
    </style:style>
    <style:style style:name="T358_8" style:family="text">
      <style:text-properties fo:letter-spacing="-0.016cm" fo:color="#006fc0"/>
    </style:style>
    <style:style style:name="T358_9" style:family="text">
      <style:text-properties fo:color="#006fc0"/>
    </style:style>
    <style:style style:name="T358_10" style:family="text">
      <style:text-properties fo:letter-spacing="-0.019cm" fo:color="#006fc0"/>
    </style:style>
    <style:style style:name="T358_11" style:family="text">
      <style:text-properties fo:letter-spacing="-0.007cm" fo:color="#006fc0"/>
    </style:style>
    <style:style style:name="P359" style:family="paragraph" style:parent-style-name="Body_20_Text">
      <style:paragraph-properties fo:text-align="justify" fo:line-height="107%" fo:margin-left="0.635cm" fo:margin-right="1.272cm"/>
    </style:style>
    <style:style style:name="T359_1" style:family="text">
      <style:text-properties style:font-name="Arial" fo:font-weight="bold" style:font-weight-asian="bold"/>
    </style:style>
    <style:style style:name="T359_2" style:family="text"/>
    <style:style style:name="P360" style:family="paragraph" style:parent-style-name="Body_20_Text">
      <style:paragraph-properties fo:text-align="justify" fo:line-height="107%" fo:margin-left="0.635cm" fo:margin-right="1.279cm"/>
    </style:style>
    <style:style style:name="T360_1" style:family="text"/>
    <style:style style:name="T360_2" style:family="text">
      <style:text-properties fo:letter-spacing="-0.025cm"/>
    </style:style>
    <style:style style:name="T360_3" style:family="text"/>
    <style:style style:name="T360_4" style:family="text">
      <style:text-properties fo:letter-spacing="-0.025cm"/>
    </style:style>
    <style:style style:name="T360_5" style:family="text"/>
    <style:style style:name="T360_6" style:family="text">
      <style:text-properties fo:letter-spacing="-0.025cm"/>
    </style:style>
    <style:style style:name="T360_7" style:family="text"/>
    <style:style style:name="T360_8" style:family="text">
      <style:text-properties fo:letter-spacing="-0.025cm"/>
    </style:style>
    <style:style style:name="T360_9" style:family="text"/>
    <style:style style:name="T360_10" style:family="text">
      <style:text-properties fo:letter-spacing="-0.025cm"/>
    </style:style>
    <style:style style:name="T360_11" style:family="text"/>
    <style:style style:name="T360_12" style:family="text">
      <style:text-properties fo:letter-spacing="-0.025cm"/>
    </style:style>
    <style:style style:name="T360_13" style:family="text"/>
    <style:style style:name="T360_14" style:family="text">
      <style:text-properties fo:letter-spacing="-0.025cm"/>
    </style:style>
    <style:style style:name="T360_15" style:family="text"/>
    <style:style style:name="T360_16" style:family="text">
      <style:text-properties fo:letter-spacing="-0.025cm"/>
    </style:style>
    <style:style style:name="T360_17" style:family="text"/>
    <style:style style:name="T360_18" style:family="text">
      <style:text-properties fo:letter-spacing="-0.025cm"/>
    </style:style>
    <style:style style:name="T360_19" style:family="text"/>
    <style:style style:name="T360_20" style:family="text">
      <style:text-properties fo:letter-spacing="-0.023cm"/>
    </style:style>
    <style:style style:name="T360_21" style:family="text"/>
    <style:style style:name="T360_22" style:family="text">
      <style:text-properties fo:letter-spacing="-0.025cm"/>
    </style:style>
    <style:style style:name="T360_23" style:family="text"/>
    <style:style style:name="T360_24" style:family="text">
      <style:text-properties fo:letter-spacing="-0.025cm"/>
    </style:style>
    <style:style style:name="T360_25" style:family="text"/>
    <style:style style:name="T360_26" style:family="text">
      <style:text-properties fo:letter-spacing="-0.025cm"/>
    </style:style>
    <style:style style:name="T360_27" style:family="text"/>
    <style:style style:name="T360_28" style:family="text">
      <style:text-properties fo:letter-spacing="-0.025cm"/>
    </style:style>
    <style:style style:name="T360_29" style:family="text"/>
    <style:style style:name="T360_30" style:family="text">
      <style:text-properties fo:letter-spacing="-0.025cm"/>
    </style:style>
    <style:style style:name="T360_31" style:family="text"/>
    <style:style style:name="T360_32" style:family="text">
      <style:text-properties fo:letter-spacing="-0.011cm"/>
    </style:style>
    <style:style style:name="T360_33" style:family="text"/>
    <style:style style:name="T360_34" style:family="text">
      <style:text-properties fo:letter-spacing="-0.011cm"/>
    </style:style>
    <style:style style:name="T360_35" style:family="text"/>
    <style:style style:name="T360_36" style:family="text">
      <style:text-properties fo:letter-spacing="-0.011cm"/>
    </style:style>
    <style:style style:name="T360_37" style:family="text"/>
    <style:style style:name="T360_38" style:family="text">
      <style:text-properties fo:letter-spacing="-0.012cm"/>
    </style:style>
    <style:style style:name="T360_39" style:family="text"/>
    <style:style style:name="T360_40" style:family="text">
      <style:text-properties fo:letter-spacing="-0.014cm"/>
    </style:style>
    <style:style style:name="T360_41" style:family="text"/>
    <style:style style:name="T360_42" style:family="text">
      <style:text-properties fo:letter-spacing="-0.007cm"/>
    </style:style>
    <style:style style:name="T360_43" style:family="text"/>
    <style:style style:name="T360_44" style:family="text">
      <style:text-properties fo:letter-spacing="-0.012cm"/>
    </style:style>
    <style:style style:name="T360_45" style:family="text"/>
    <style:style style:name="T360_46" style:family="text">
      <style:text-properties fo:letter-spacing="-0.012cm"/>
    </style:style>
    <style:style style:name="T360_47" style:family="text"/>
    <style:style style:name="T360_48" style:family="text">
      <style:text-properties fo:letter-spacing="-0.009cm"/>
    </style:style>
    <style:style style:name="T360_49" style:family="text"/>
    <style:style style:name="T360_50" style:family="text">
      <style:text-properties fo:letter-spacing="-0.009cm"/>
    </style:style>
    <style:style style:name="T360_51" style:family="text"/>
    <style:style style:name="T360_52" style:family="text">
      <style:text-properties fo:letter-spacing="-0.009cm"/>
    </style:style>
    <style:style style:name="T360_53" style:family="text"/>
    <style:style style:name="T360_54" style:family="text">
      <style:text-properties fo:letter-spacing="-0.009cm"/>
    </style:style>
    <style:style style:name="T360_55" style:family="text"/>
    <style:style style:name="S15" style:family="section" style:master-page-name="MasterPage14">
      <style:section-properties text:dont-balance-text-columns="false">
        <style:columns fo:column-count="0" fo:column-gap="1.27cm"/>
      </style:section-properties>
    </style:style>
    <style:style style:name="P361" style:family="paragraph" style:parent-style-name="Body_20_Text" style:master-page-name="MasterPage14">
      <style:paragraph-properties fo:text-align="justify" fo:line-height="107%" fo:margin-top="0.183cm" fo:margin-left="0.635cm" fo:margin-right="1.263cm"/>
    </style:style>
    <style:style style:name="T361_1" style:family="text"/>
    <style:style style:name="P362" style:family="paragraph" style:parent-style-name="Body_20_Text">
      <style:paragraph-properties fo:text-align="justify" fo:line-height="107%" fo:margin-top="0.002cm" fo:margin-left="0.635cm" fo:margin-right="1.265cm"/>
    </style:style>
    <style:style style:name="T362_1" style:family="text"/>
    <style:style style:name="T362_2" style:family="text">
      <style:text-properties fo:letter-spacing="-0.021cm"/>
    </style:style>
    <style:style style:name="T362_3" style:family="text"/>
    <style:style style:name="T362_4" style:family="text">
      <style:text-properties fo:letter-spacing="-0.025cm"/>
    </style:style>
    <style:style style:name="T362_5" style:family="text"/>
    <style:style style:name="T362_6" style:family="text">
      <style:text-properties fo:letter-spacing="-0.025cm"/>
    </style:style>
    <style:style style:name="T362_7" style:family="text"/>
    <style:style style:name="T362_8" style:family="text">
      <style:text-properties fo:letter-spacing="-0.025cm"/>
    </style:style>
    <style:style style:name="T362_9" style:family="text"/>
    <style:style style:name="T362_10" style:family="text">
      <style:text-properties fo:letter-spacing="-0.025cm"/>
    </style:style>
    <style:style style:name="T362_11" style:family="text"/>
    <style:style style:name="T362_12" style:family="text">
      <style:text-properties fo:letter-spacing="-0.025cm"/>
    </style:style>
    <style:style style:name="T362_13" style:family="text"/>
    <style:style style:name="T362_14" style:family="text">
      <style:text-properties fo:letter-spacing="-0.019cm"/>
    </style:style>
    <style:style style:name="T362_15" style:family="text"/>
    <style:style style:name="T362_16" style:family="text">
      <style:text-properties fo:letter-spacing="-0.021cm"/>
    </style:style>
    <style:style style:name="T362_17" style:family="text"/>
    <style:style style:name="T362_18" style:family="text">
      <style:text-properties fo:letter-spacing="-0.025cm"/>
    </style:style>
    <style:style style:name="T362_19" style:family="text"/>
    <style:style style:name="T362_20" style:family="text">
      <style:text-properties fo:letter-spacing="-0.025cm"/>
    </style:style>
    <style:style style:name="T362_21" style:family="text"/>
    <style:style style:name="T362_22" style:family="text">
      <style:text-properties fo:letter-spacing="-0.025cm"/>
    </style:style>
    <style:style style:name="T362_23" style:family="text"/>
    <style:style style:name="T362_24" style:family="text">
      <style:text-properties fo:letter-spacing="-0.025cm"/>
    </style:style>
    <style:style style:name="T362_25" style:family="text"/>
    <style:style style:name="T362_26" style:family="text">
      <style:text-properties fo:letter-spacing="-0.025cm"/>
    </style:style>
    <style:style style:name="T362_27" style:family="text"/>
    <style:style style:name="T362_28" style:family="text">
      <style:text-properties fo:letter-spacing="-0.021cm"/>
    </style:style>
    <style:style style:name="T362_29" style:family="text"/>
    <style:style style:name="T362_30" style:family="text">
      <style:text-properties fo:letter-spacing="-0.005cm"/>
    </style:style>
    <style:style style:name="T362_31" style:family="text"/>
    <style:style style:name="T362_32" style:family="text">
      <style:text-properties fo:letter-spacing="-0.007cm"/>
    </style:style>
    <style:style style:name="T362_33" style:family="text"/>
    <style:style style:name="T362_34" style:family="text">
      <style:text-properties fo:letter-spacing="-0.009cm"/>
    </style:style>
    <style:style style:name="T362_35" style:family="text"/>
    <style:style style:name="T362_36" style:family="text">
      <style:text-properties fo:letter-spacing="-0.007cm"/>
    </style:style>
    <style:style style:name="T362_37" style:family="text"/>
    <style:style style:name="T362_38" style:family="text">
      <style:text-properties fo:letter-spacing="-0.007cm"/>
    </style:style>
    <style:style style:name="T362_39" style:family="text"/>
    <style:style style:name="T362_40" style:family="text">
      <style:text-properties fo:letter-spacing="-0.007cm"/>
    </style:style>
    <style:style style:name="T362_41" style:family="text"/>
    <style:style style:name="T362_42" style:family="text">
      <style:text-properties fo:letter-spacing="-0.009cm"/>
    </style:style>
    <style:style style:name="T362_43" style:family="text"/>
    <style:style style:name="T362_44" style:family="text">
      <style:text-properties fo:letter-spacing="-0.005cm"/>
    </style:style>
    <style:style style:name="T362_45" style:family="text"/>
    <style:style style:name="T362_46" style:family="text">
      <style:text-properties fo:letter-spacing="-0.007cm"/>
    </style:style>
    <style:style style:name="T362_47" style:family="text"/>
    <style:style style:name="T362_48" style:family="text">
      <style:text-properties fo:letter-spacing="-0.005cm"/>
    </style:style>
    <style:style style:name="T362_49" style:family="text"/>
    <style:style style:name="T362_50" style:family="text">
      <style:text-properties fo:letter-spacing="-0.005cm"/>
    </style:style>
    <style:style style:name="T362_51" style:family="text"/>
    <style:style style:name="T362_52" style:family="text">
      <style:text-properties fo:letter-spacing="-0.007cm"/>
    </style:style>
    <style:style style:name="T362_53" style:family="text"/>
    <style:style style:name="T362_54" style:family="text">
      <style:text-properties fo:letter-spacing="-0.007cm"/>
    </style:style>
    <style:style style:name="T362_55" style:family="text"/>
    <style:style style:name="P363" style:family="paragraph" style:parent-style-name="Heading_20_2">
      <style:paragraph-properties fo:text-align="left" fo:margin-top="0.004cm">
        <style:tab-stops>
          <style:tab-stop style:type="left" style:leader-style="none" style:position="0cm"/>
        </style:tab-stops>
      </style:paragraph-properties>
    </style:style>
    <style:style style:name="T363_1" style:family="text">
      <style:text-properties fo:color="#006fc0" style:font-name="Times New Roman"/>
    </style:style>
    <style:style style:name="T363_2" style:family="text">
      <style:text-properties fo:letter-spacing="-0.011cm" fo:color="#006fc0" style:font-name="Times New Roman"/>
    </style:style>
    <style:style style:name="T363_3" style:family="text">
      <style:text-properties fo:letter-spacing="-0.004cm" fo:color="#006fc0" style:font-name="Times New Roman"/>
    </style:style>
    <style:style style:name="T363_4" style:family="text"/>
    <style:style style:name="T363_5" style:family="text">
      <style:text-properties fo:letter-spacing="-0.004cm" style:text-position="super 58%" fo:color="#006fc0" style:font-name="Times New Roman" fo:font-weight="normal" style:font-weight-asian="normal"/>
    </style:style>
    <style:style style:name="T363_6" style:family="text">
      <style:text-properties fo:letter-spacing="-0.004cm" fo:color="#006fc0" style:font-name="Times New Roman"/>
    </style:style>
    <style:style style:name="P364" style:family="paragraph" style:parent-style-name="Body_20_Text">
      <style:paragraph-properties fo:margin-top="0.06cm"/>
      <style:text-properties style:font-name="Times New Roman" fo:font-weight="bold" style:font-weight-asian="bold"/>
    </style:style>
    <style:style style:name="Table5" style:family="table">
      <style:table-properties table:align="left" style:width="16.558cm" fo:margin-left="0.661cm"/>
    </style:style>
    <style:style style:name="Column20" style:family="table-column">
      <style:table-column-properties style:column-width="6.576cm" style:use-optimal-column-width="false"/>
    </style:style>
    <style:style style:name="Column21" style:family="table-column">
      <style:table-column-properties style:column-width="2.469cm" style:use-optimal-column-width="false"/>
    </style:style>
    <style:style style:name="Column22" style:family="table-column">
      <style:table-column-properties style:column-width="2.506cm" style:use-optimal-column-width="false"/>
    </style:style>
    <style:style style:name="Column23" style:family="table-column">
      <style:table-column-properties style:column-width="2.787cm" style:use-optimal-column-width="false"/>
    </style:style>
    <style:style style:name="Column24" style:family="table-column">
      <style:table-column-properties style:column-width="2.219cm" style:use-optimal-column-width="false"/>
    </style:style>
    <style:style style:name="Row35" style:family="table-row">
      <style:table-row-properties style:min-row-height="1.217cm" style:use-optimal-row-height="false"/>
    </style:style>
    <style:style style:name="Cell130" style:family="table-cell">
      <style:table-cell-properties fo:background-color="#f1dbdb" style:vertical-align="top" fo:border-top="#000000 0.035cm solid" fo:border-bottom="#000000 0.035cm solid" fo:border-left="#000000 0.035cm solid" fo:border-right="#000000 0.035cm solid" fo:wrap-option="wrap"/>
    </style:style>
    <style:style style:name="P365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366" style:family="paragraph" style:parent-style-name="Table_20_Paragraph">
      <style:paragraph-properties fo:margin-top="0.016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367" style:family="paragraph" style:parent-style-name="Table_20_Paragraph">
      <style:paragraph-properties fo:margin-left="1.794cm"/>
    </style:style>
    <style:style style:name="T367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67_2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67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31" style:family="table-cell">
      <style:table-cell-properties fo:background-color="#f1dbdb" style:vertical-align="top" fo:border-top="#000000 0.035cm solid" fo:border-bottom="#000000 0.035cm solid" fo:border-left="#000000 0.035cm solid" fo:border-right="#000000 0.035cm solid" fo:wrap-option="wrap"/>
    </style:style>
    <style:style style:name="P368" style:family="paragraph" style:parent-style-name="Table_20_Paragraph">
      <style:paragraph-properties fo:margin-top="0.404cm" fo:margin-left="1.171cm"/>
    </style:style>
    <style:style style:name="T368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68_2" style:family="text">
      <style:text-properties fo:letter-spacing="-0.01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68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32" style:family="table-cell">
      <style:table-cell-properties fo:background-color="#f1dbdb" style:vertical-align="top" fo:border-top="#000000 0.035cm solid" fo:border-bottom="#000000 0.035cm solid" fo:border-left="#000000 0.035cm solid" fo:border-right="#000000 0.035cm solid" fo:wrap-option="wrap"/>
    </style:style>
    <style:style style:name="P369" style:family="paragraph" style:parent-style-name="Table_20_Paragraph">
      <style:paragraph-properties fo:text-align="center" fo:margin-top="0.404cm" fo:margin-left="0.021cm"/>
    </style:style>
    <style:style style:name="T36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69_2" style:family="text">
      <style:text-properties fo:letter-spacing="-0.01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69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33" style:family="table-cell">
      <style:table-cell-properties fo:background-color="#f1dbdb" style:vertical-align="top" fo:border-top="#000000 0.035cm solid" fo:border-bottom="#000000 0.035cm solid" fo:border-left="#000000 0.035cm solid" fo:border-right="#000000 0.035cm solid" fo:wrap-option="wrap"/>
    </style:style>
    <style:style style:name="P370" style:family="paragraph" style:parent-style-name="Table_20_Paragraph">
      <style:paragraph-properties fo:text-indent="-0.051cm" fo:margin-left="0.45cm" fo:margin-right="0.363cm"/>
    </style:style>
    <style:style style:name="T370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0_2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0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0_4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371" style:family="paragraph" style:parent-style-name="Table_20_Paragraph">
      <style:paragraph-properties fo:line-height="0.37cm" fo:margin-left="0.31cm"/>
    </style:style>
    <style:style style:name="T371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1_2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1_3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36" style:family="table-row">
      <style:table-row-properties style:min-row-height="0.811cm" style:use-optimal-row-height="false"/>
    </style:style>
    <style:style style:name="Cell134" style:family="table-cell">
      <style:table-cell-properties fo:background-color="#f1dbdb" style:vertical-align="top" fo:border-bottom="#000000 0.035cm solid" fo:border-left="#000000 0.035cm solid" fo:border-right="#000000 0.035cm solid" fo:wrap-option="wrap"/>
    </style:style>
    <style:style style:name="P372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135" style:family="table-cell">
      <style:table-cell-properties fo:background-color="#e4dfeb" style:vertical-align="top" fo:border-top="#000000 0.035cm solid" fo:border-bottom="#000000 0.035cm solid" fo:border-left="#000000 0.035cm solid" fo:border-right="#000000 0.035cm solid" fo:wrap-option="wrap"/>
    </style:style>
    <style:style style:name="P373" style:family="paragraph" style:parent-style-name="Table_20_Paragraph">
      <style:paragraph-properties fo:text-align="center" fo:margin-top="0.201cm" fo:margin-left="0.028cm"/>
    </style:style>
    <style:style style:name="T373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3_2" style:family="text">
      <style:text-properties fo:letter-spacing="-0.01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3_3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36" style:family="table-cell">
      <style:table-cell-properties fo:background-color="#e4dfeb" style:vertical-align="top" fo:border-top="#000000 0.035cm solid" fo:border-bottom="#000000 0.035cm solid" fo:border-left="#000000 0.035cm solid" fo:border-right="#000000 0.035cm solid" fo:wrap-option="wrap"/>
    </style:style>
    <style:style style:name="P374" style:family="paragraph" style:parent-style-name="Table_20_Paragraph">
      <style:paragraph-properties fo:text-align="center" fo:margin-top="0.201cm" fo:margin-left="0.018cm"/>
    </style:style>
    <style:style style:name="T374_1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37" style:family="table-cell">
      <style:table-cell-properties fo:background-color="#e4dfeb" style:vertical-align="top" fo:border-top="#000000 0.035cm solid" fo:border-bottom="#000000 0.035cm solid" fo:border-left="#000000 0.035cm solid" fo:border-right="#000000 0.035cm solid" fo:wrap-option="wrap"/>
    </style:style>
    <style:style style:name="P375" style:family="paragraph" style:parent-style-name="Table_20_Paragraph">
      <style:paragraph-properties fo:text-align="center" fo:margin-top="0.201cm" fo:margin-left="0.025cm"/>
    </style:style>
    <style:style style:name="T375_1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38" style:family="table-cell">
      <style:table-cell-properties fo:background-color="#e4dfeb" style:vertical-align="top" fo:border-top="#000000 0.035cm solid" fo:border-bottom="#000000 0.035cm solid" fo:border-left="#000000 0.035cm solid" fo:border-right="#000000 0.035cm solid" fo:wrap-option="wrap"/>
    </style:style>
    <style:style style:name="P376" style:family="paragraph" style:parent-style-name="Table_20_Paragraph">
      <style:paragraph-properties fo:text-indent="-0.254cm" fo:line-height="0.406cm" fo:margin-left="0.728cm" fo:margin-right="0.443cm"/>
    </style:style>
    <style:style style:name="T376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6_2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6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6_4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37" style:family="table-row">
      <style:table-row-properties style:min-row-height="0.811cm" style:use-optimal-row-height="false"/>
    </style:style>
    <style:style style:name="Cell139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377" style:family="paragraph" style:parent-style-name="Table_20_Paragraph">
      <style:paragraph-properties fo:line-height="0.406cm" fo:margin-left="0.189cm"/>
    </style:style>
    <style:style style:name="T377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2" style:family="text">
      <style:text-properties fo:letter-spacing="0.07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4" style:family="text">
      <style:text-properties fo:letter-spacing="0.07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5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6" style:family="text">
      <style:text-properties fo:letter-spacing="0.07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7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377_8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40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378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41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379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42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380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43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381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38" style:family="table-row">
      <style:table-row-properties style:min-row-height="0.81cm" style:use-optimal-row-height="false"/>
    </style:style>
    <style:style style:name="Cell14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2" style:family="paragraph" style:parent-style-name="Table_20_Paragraph">
      <style:paragraph-properties fo:line-height="0.406cm" fo:margin-left="0.189cm"/>
    </style:style>
    <style:style style:name="T38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4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6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8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9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10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1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12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2_1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4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3" style:family="paragraph" style:parent-style-name="Table_20_Paragraph">
      <style:paragraph-properties fo:text-align="center" fo:margin-top="0.201cm" fo:margin-left="0.025cm"/>
    </style:style>
    <style:style style:name="T383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4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4" style:family="paragraph" style:parent-style-name="Table_20_Paragraph">
      <style:paragraph-properties fo:text-align="center" fo:margin-top="0.201cm" fo:margin-left="0.019cm"/>
    </style:style>
    <style:style style:name="T384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4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5" style:family="paragraph" style:parent-style-name="Table_20_Paragraph">
      <style:paragraph-properties fo:text-align="center" fo:margin-top="0.201cm" fo:margin-left="0.021cm"/>
    </style:style>
    <style:style style:name="T38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4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6" style:family="paragraph" style:parent-style-name="Table_20_Paragraph">
      <style:paragraph-properties fo:text-align="center" fo:margin-top="0.201cm" fo:margin-left="0.115cm" fo:margin-right="0.093cm"/>
    </style:style>
    <style:style style:name="T38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39" style:family="table-row">
      <style:table-row-properties style:min-row-height="0.811cm" style:use-optimal-row-height="false"/>
    </style:style>
    <style:style style:name="Cell14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7" style:family="paragraph" style:parent-style-name="Table_20_Paragraph">
      <style:paragraph-properties fo:line-height="0.406cm" fo:margin-left="0.189cm"/>
    </style:style>
    <style:style style:name="T38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8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10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87_1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5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8" style:family="paragraph" style:parent-style-name="Table_20_Paragraph">
      <style:paragraph-properties fo:text-align="center" fo:margin-top="0.201cm" fo:margin-left="0.025cm"/>
    </style:style>
    <style:style style:name="T388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5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89" style:family="paragraph" style:parent-style-name="Table_20_Paragraph">
      <style:paragraph-properties fo:text-align="center" fo:margin-top="0.201cm" fo:margin-left="0.019cm"/>
    </style:style>
    <style:style style:name="T38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5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90" style:family="paragraph" style:parent-style-name="Table_20_Paragraph">
      <style:paragraph-properties fo:text-align="center" fo:margin-top="0.201cm" fo:margin-left="0.021cm"/>
    </style:style>
    <style:style style:name="T39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5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91" style:family="paragraph" style:parent-style-name="Table_20_Paragraph">
      <style:paragraph-properties fo:text-align="center" fo:margin-top="0.201cm" fo:margin-left="0.115cm" fo:margin-right="0.093cm"/>
    </style:style>
    <style:style style:name="T39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0" style:family="table-row">
      <style:table-row-properties style:min-row-height="0.803cm" style:use-optimal-row-height="false"/>
    </style:style>
    <style:style style:name="Cell154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392" style:family="paragraph" style:parent-style-name="Table_20_Paragraph">
      <style:paragraph-properties fo:line-height="0.406cm" fo:margin-left="0.189cm" fo:margin-right="0.166cm">
        <style:tab-stops>
          <style:tab-stop style:type="left" style:leader-style="none" style:position="2.027cm"/>
          <style:tab-stop style:type="left" style:leader-style="none" style:position="4.036cm"/>
          <style:tab-stop style:type="left" style:leader-style="none" style:position="4.949cm"/>
        </style:tab-stops>
      </style:paragraph-properties>
    </style:style>
    <style:style style:name="T39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5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2_8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55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393" style:family="paragraph" style:parent-style-name="Table_20_Paragraph">
      <style:paragraph-properties fo:text-align="center" fo:margin-top="0.201cm" fo:margin-left="0.025cm"/>
    </style:style>
    <style:style style:name="T393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5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94" style:family="paragraph" style:parent-style-name="Table_20_Paragraph">
      <style:paragraph-properties fo:text-align="center" fo:margin-top="0.201cm" fo:margin-left="0.019cm"/>
    </style:style>
    <style:style style:name="T394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5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95" style:family="paragraph" style:parent-style-name="Table_20_Paragraph">
      <style:paragraph-properties fo:text-align="center" fo:margin-top="0.201cm" fo:margin-left="0.021cm"/>
    </style:style>
    <style:style style:name="T39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5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96" style:family="paragraph" style:parent-style-name="Table_20_Paragraph">
      <style:paragraph-properties fo:text-align="center" fo:margin-top="0.201cm" fo:margin-left="0.115cm" fo:margin-right="0.093cm"/>
    </style:style>
    <style:style style:name="T39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1" style:family="table-row">
      <style:table-row-properties style:min-row-height="0.519cm" style:use-optimal-row-height="false"/>
    </style:style>
    <style:style style:name="Cell1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7" style:family="paragraph" style:parent-style-name="Table_20_Paragraph">
      <style:paragraph-properties fo:margin-top="0.058cm" fo:margin-left="0.198cm"/>
    </style:style>
    <style:style style:name="T39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4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6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8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397_9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8" style:family="paragraph" style:parent-style-name="Table_20_Paragraph">
      <style:paragraph-properties fo:text-align="center" fo:margin-top="0.058cm" fo:margin-left="0.025cm"/>
    </style:style>
    <style:style style:name="T398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61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399" style:family="paragraph" style:parent-style-name="Table_20_Paragraph">
      <style:paragraph-properties fo:text-align="center" fo:margin-top="0.058cm" fo:margin-left="0.028cm"/>
    </style:style>
    <style:style style:name="T39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6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00" style:family="paragraph" style:parent-style-name="Table_20_Paragraph">
      <style:paragraph-properties fo:text-align="center" fo:margin-top="0.058cm" fo:margin-left="0.021cm"/>
    </style:style>
    <style:style style:name="T40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6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01" style:family="paragraph" style:parent-style-name="Table_20_Paragraph">
      <style:paragraph-properties fo:text-align="center" fo:margin-top="0.058cm" fo:margin-left="0.115cm" fo:margin-right="0.093cm"/>
    </style:style>
    <style:style style:name="T40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2" style:family="table-row">
      <style:table-row-properties style:min-row-height="1.217cm" style:use-optimal-row-height="false"/>
    </style:style>
    <style:style style:name="Cell1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2" style:family="paragraph" style:parent-style-name="Table_20_Paragraph">
      <style:paragraph-properties fo:text-align="justify" style:line-height-at-least="0.406cm" fo:margin-left="0.198cm" fo:margin-right="0.171cm"/>
    </style:style>
    <style:style style:name="T40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02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0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02_4" style:family="text">
      <style:text-properties fo:letter-spacing="-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02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02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6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3" style:family="paragraph" style:parent-style-name="Table_20_Paragraph">
      <style:paragraph-properties fo:margin-top="0.007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04" style:family="paragraph" style:parent-style-name="Table_20_Paragraph">
      <style:paragraph-properties fo:text-align="center" fo:margin-left="0.025cm"/>
    </style:style>
    <style:style style:name="T404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66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405" style:family="paragraph" style:parent-style-name="Table_20_Paragraph">
      <style:paragraph-properties fo:margin-top="0.007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06" style:family="paragraph" style:parent-style-name="Table_20_Paragraph">
      <style:paragraph-properties fo:text-align="center" fo:margin-left="0.028cm"/>
    </style:style>
    <style:style style:name="T406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6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07" style:family="paragraph" style:parent-style-name="Table_20_Paragraph">
      <style:paragraph-properties fo:margin-top="0.007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08" style:family="paragraph" style:parent-style-name="Table_20_Paragraph">
      <style:paragraph-properties fo:text-align="center" fo:margin-left="0.021cm"/>
    </style:style>
    <style:style style:name="T40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6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09" style:family="paragraph" style:parent-style-name="Table_20_Paragraph">
      <style:paragraph-properties fo:margin-top="0.007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10" style:family="paragraph" style:parent-style-name="Table_20_Paragraph">
      <style:paragraph-properties fo:text-align="center" fo:margin-left="0.115cm" fo:margin-right="0.093cm"/>
    </style:style>
    <style:style style:name="T41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3" style:family="table-row">
      <style:table-row-properties style:min-row-height="0.536cm" style:use-optimal-row-height="false"/>
    </style:style>
    <style:style style:name="Cell169" style:family="table-cell">
      <style:table-cell-properties fo:background-color="#d9d9d9" style:vertical-align="top" fo:border-top="#000000 0.018cm solid" fo:border-bottom="#000000 0.035cm solid" fo:border-left="#000000 0.035cm solid" fo:border-right="#000000 0.035cm solid" fo:wrap-option="wrap"/>
    </style:style>
    <style:style style:name="P411" style:family="paragraph" style:parent-style-name="Table_20_Paragraph">
      <style:paragraph-properties fo:margin-top="0.071cm" fo:margin-left="0.189cm"/>
    </style:style>
    <style:style style:name="T411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70" style:family="table-cell">
      <style:table-cell-properties fo:background-color="#d9d9d9" style:vertical-align="top" fo:border-top="#000000 0.018cm solid" fo:border-bottom="#000000 0.035cm solid" fo:border-left="#000000 0.035cm solid" fo:border-right="#000000 0.035cm solid" fo:wrap-option="wrap"/>
    </style:style>
    <style:style style:name="P412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71" style:family="table-cell">
      <style:table-cell-properties fo:background-color="#d9d9d9" style:vertical-align="top" fo:border-top="#000000 0.035cm solid" fo:border-bottom="#000000 0.035cm solid" fo:border-left="#000000 0.035cm solid" fo:border-right="#000000 0.035cm solid" fo:wrap-option="wrap"/>
    </style:style>
    <style:style style:name="P413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72" style:family="table-cell">
      <style:table-cell-properties fo:background-color="#d9d9d9" style:vertical-align="top" fo:border-top="#000000 0.035cm solid" fo:border-bottom="#000000 0.035cm solid" fo:border-left="#000000 0.035cm solid" fo:border-right="#000000 0.035cm solid" fo:wrap-option="wrap"/>
    </style:style>
    <style:style style:name="P414" style:family="paragraph" style:parent-style-name="Table_20_Paragraph">
      <style:paragraph-properties fo:text-align="center" fo:margin-top="0.071cm" fo:margin-left="0.019cm"/>
    </style:style>
    <style:style style:name="T414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73" style:family="table-cell">
      <style:table-cell-properties fo:background-color="#d9d9d9" style:vertical-align="top" fo:border-top="#000000 0.035cm solid" fo:border-bottom="#000000 0.035cm solid" fo:border-left="#000000 0.035cm solid" fo:border-right="#000000 0.035cm solid" fo:wrap-option="wrap"/>
    </style:style>
    <style:style style:name="P415" style:family="paragraph" style:parent-style-name="Table_20_Paragraph">
      <style:paragraph-properties fo:text-align="center" fo:margin-top="0.071cm" fo:margin-left="0.115cm" fo:margin-right="0.095cm"/>
    </style:style>
    <style:style style:name="T415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44" style:family="table-row">
      <style:table-row-properties style:min-row-height="0.811cm" style:use-optimal-row-height="false"/>
    </style:style>
    <style:style style:name="Cell174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16" style:family="paragraph" style:parent-style-name="Table_20_Paragraph">
      <style:paragraph-properties fo:line-height="0.406cm" fo:margin-left="0.189cm" fo:margin-right="0.162cm">
        <style:tab-stops>
          <style:tab-stop style:type="left" style:leader-style="none" style:position="2.521cm"/>
          <style:tab-stop style:type="left" style:leader-style="none" style:position="4.009cm"/>
        </style:tab-stops>
      </style:paragraph-properties>
    </style:style>
    <style:style style:name="T416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16_2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16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16_4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16_5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16_6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75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17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76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18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77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19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178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20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45" style:family="table-row">
      <style:table-row-properties style:min-row-height="0.811cm" style:use-optimal-row-height="false"/>
    </style:style>
    <style:style style:name="Cell17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1" style:family="paragraph" style:parent-style-name="Table_20_Paragraph">
      <style:paragraph-properties fo:line-height="0.406cm" fo:margin-left="0.189cm"/>
    </style:style>
    <style:style style:name="T42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2" style:family="text">
      <style:text-properties fo:letter-spacing="0.14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4" style:family="text">
      <style:text-properties fo:letter-spacing="0.14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6" style:family="text">
      <style:text-properties fo:letter-spacing="0.14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8" style:family="text">
      <style:text-properties fo:letter-spacing="0.14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10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21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8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2" style:family="paragraph" style:parent-style-name="Table_20_Paragraph">
      <style:paragraph-properties fo:text-align="center" fo:margin-top="0.201cm" fo:margin-left="0.025cm"/>
    </style:style>
    <style:style style:name="T42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8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3" style:family="paragraph" style:parent-style-name="Table_20_Paragraph">
      <style:paragraph-properties fo:text-align="center" fo:margin-top="0.201cm" fo:margin-left="0.019cm"/>
    </style:style>
    <style:style style:name="T423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8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4" style:family="paragraph" style:parent-style-name="Table_20_Paragraph">
      <style:paragraph-properties fo:text-align="center" fo:margin-top="0.201cm" fo:margin-left="0.019cm"/>
    </style:style>
    <style:style style:name="T42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8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5" style:family="paragraph" style:parent-style-name="Table_20_Paragraph">
      <style:paragraph-properties fo:text-align="center" fo:margin-top="0.201cm" fo:margin-left="0.115cm" fo:margin-right="0.095cm"/>
    </style:style>
    <style:style style:name="T42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6" style:family="table-row">
      <style:table-row-properties style:min-row-height="1.623cm" style:use-optimal-row-height="false"/>
    </style:style>
    <style:style style:name="Cell18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6" style:family="paragraph" style:parent-style-name="Table_20_Paragraph">
      <style:paragraph-properties fo:text-align="justify" fo:line-height="0.406cm" fo:margin-left="0.189cm" fo:margin-right="0.162cm"/>
    </style:style>
    <style:style style:name="T42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8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7" style:family="paragraph" style:parent-style-name="Table_20_Paragraph">
      <style:paragraph-properties fo:margin-top="0.201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28" style:family="paragraph" style:parent-style-name="Table_20_Paragraph">
      <style:paragraph-properties fo:text-align="center" fo:margin-top="0.002cm" fo:margin-left="0.025cm"/>
    </style:style>
    <style:style style:name="T428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8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29" style:family="paragraph" style:parent-style-name="Table_20_Paragraph">
      <style:paragraph-properties fo:margin-top="0.201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30" style:family="paragraph" style:parent-style-name="Table_20_Paragraph">
      <style:paragraph-properties fo:text-align="center" fo:margin-top="0.002cm" fo:margin-left="0.019cm"/>
    </style:style>
    <style:style style:name="T430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8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31" style:family="paragraph" style:parent-style-name="Table_20_Paragraph">
      <style:paragraph-properties fo:margin-top="0.201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32" style:family="paragraph" style:parent-style-name="Table_20_Paragraph">
      <style:paragraph-properties fo:text-align="center" fo:margin-top="0.002cm" fo:margin-left="0.021cm"/>
    </style:style>
    <style:style style:name="T43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8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33" style:family="paragraph" style:parent-style-name="Table_20_Paragraph">
      <style:paragraph-properties fo:margin-top="0.201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34" style:family="paragraph" style:parent-style-name="Table_20_Paragraph">
      <style:paragraph-properties fo:text-align="center" fo:margin-top="0.002cm" fo:margin-left="0.115cm" fo:margin-right="0.093cm"/>
    </style:style>
    <style:style style:name="T43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7" style:family="table-row">
      <style:table-row-properties style:min-row-height="2.018cm" style:use-optimal-row-height="false"/>
    </style:style>
    <style:style style:name="Cell189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435" style:family="paragraph" style:parent-style-name="Table_20_Paragraph">
      <style:paragraph-properties fo:text-align="justify" fo:margin-left="0.189cm" fo:margin-right="0.161cm"/>
    </style:style>
    <style:style style:name="T43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4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6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8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0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4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6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8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1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0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2" style:family="text">
      <style:text-properties fo:letter-spacing="0.093cm" style:text-scale="150%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4" style:family="text">
      <style:text-properties fo:letter-spacing="0.093cm" style:text-scale="150%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6" style:family="text">
      <style:text-properties fo:letter-spacing="0.093cm" style:text-scale="150%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8" style:family="text">
      <style:text-properties fo:letter-spacing="0.093cm" style:text-scale="150%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5_29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436" style:family="paragraph" style:parent-style-name="Table_20_Paragraph">
      <style:paragraph-properties fo:text-align="justify" fo:line-height="0.362cm" fo:margin-left="0.189cm"/>
    </style:style>
    <style:style style:name="T43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6_2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6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6_4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6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6_6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36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90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437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38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39" style:family="paragraph" style:parent-style-name="Table_20_Paragraph">
      <style:paragraph-properties fo:text-align="center" fo:margin-left="0.025cm"/>
    </style:style>
    <style:style style:name="T43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9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40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41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42" style:family="paragraph" style:parent-style-name="Table_20_Paragraph">
      <style:paragraph-properties fo:text-align="center" fo:margin-left="0.019cm"/>
    </style:style>
    <style:style style:name="T44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9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43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44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45" style:family="paragraph" style:parent-style-name="Table_20_Paragraph">
      <style:paragraph-properties fo:text-align="center" fo:margin-left="0.021cm"/>
    </style:style>
    <style:style style:name="T44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9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46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47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48" style:family="paragraph" style:parent-style-name="Table_20_Paragraph">
      <style:paragraph-properties fo:text-align="center" fo:margin-left="0.115cm" fo:margin-right="0.093cm"/>
    </style:style>
    <style:style style:name="T44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48" style:family="table-row">
      <style:table-row-properties style:min-row-height="4.059cm" style:use-optimal-row-height="false"/>
    </style:style>
    <style:style style:name="Cell19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49" style:family="paragraph" style:parent-style-name="Table_20_Paragraph">
      <style:paragraph-properties fo:text-align="justify" fo:margin-top="0.007cm" fo:margin-left="0.198cm" fo:margin-right="0.166cm"/>
    </style:style>
    <style:style style:name="T44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8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0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4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6" style:family="text">
      <style:text-properties fo:letter-spacing="0.13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8" style:family="text">
      <style:text-properties fo:letter-spacing="0.13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1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20" style:family="text">
      <style:text-properties fo:letter-spacing="0.13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2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22" style:family="text">
      <style:text-properties fo:letter-spacing="0.13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49_2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450" style:family="paragraph" style:parent-style-name="Table_20_Paragraph">
      <style:paragraph-properties fo:text-align="justify" fo:line-height="0.363cm" fo:margin-top="0.004cm" fo:margin-left="0.198cm"/>
    </style:style>
    <style:style style:name="T45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4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6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8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50_9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51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2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3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4" style:family="paragraph" style:parent-style-name="Table_20_Paragraph">
      <style:paragraph-properties fo:margin-top="0.213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5" style:family="paragraph" style:parent-style-name="Table_20_Paragraph">
      <style:paragraph-properties fo:text-align="center" fo:margin-left="0.025cm"/>
    </style:style>
    <style:style style:name="T455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96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456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7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8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59" style:family="paragraph" style:parent-style-name="Table_20_Paragraph">
      <style:paragraph-properties fo:margin-top="0.213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0" style:family="paragraph" style:parent-style-name="Table_20_Paragraph">
      <style:paragraph-properties fo:text-align="center" fo:margin-left="0.028cm"/>
    </style:style>
    <style:style style:name="T460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19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61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2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3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4" style:family="paragraph" style:parent-style-name="Table_20_Paragraph">
      <style:paragraph-properties fo:margin-top="0.213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5" style:family="paragraph" style:parent-style-name="Table_20_Paragraph">
      <style:paragraph-properties fo:text-align="center" fo:margin-left="0.019cm"/>
    </style:style>
    <style:style style:name="T46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19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66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7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8" style:family="paragraph" style:parent-style-name="Table_20_Paragraph"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69" style:family="paragraph" style:parent-style-name="Table_20_Paragraph">
      <style:paragraph-properties fo:margin-top="0.213cm"/>
      <style:text-properties style:font-name="Times New Roman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470" style:family="paragraph" style:parent-style-name="Table_20_Paragraph">
      <style:paragraph-properties fo:text-align="center" fo:margin-left="0.115cm" fo:margin-right="0.095cm"/>
    </style:style>
    <style:style style:name="T47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471" style:family="paragraph" style:parent-style-name="Body_20_Text">
      <style:paragraph-properties fo:margin-top="0.141cm"/>
      <style:text-properties style:font-name="Times New Roman" fo:font-weight="bold" style:font-weight-asian="bold"/>
    </style:style>
    <style:style style:name="FR9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472" style:family="paragraph" style:parent-style-name="Normal">
      <style:paragraph-properties fo:text-align="justify" fo:margin-top="0.139cm" fo:margin-left="0.635cm"/>
    </style:style>
    <style:style style:name="T472_1" style:family="text">
      <style:text-properties style:text-position="50% 100%" fo:font-size="6pt" style:font-size-asian="6pt"/>
    </style:style>
    <style:style style:name="T472_2" style:family="text">
      <style:text-properties fo:letter-spacing="0.023cm" style:text-position="50% 100%" fo:font-size="6pt" style:font-size-asian="6pt"/>
    </style:style>
    <style:style style:name="T472_3" style:family="text">
      <style:text-properties fo:font-size="9pt" style:font-size-asian="9pt"/>
    </style:style>
    <style:style style:name="T472_4" style:family="text">
      <style:text-properties fo:letter-spacing="-0.005cm" fo:font-size="9pt" style:font-size-asian="9pt"/>
    </style:style>
    <style:style style:name="T472_5" style:family="text">
      <style:text-properties fo:font-size="9pt" style:font-size-asian="9pt"/>
    </style:style>
    <style:style style:name="T472_6" style:family="text">
      <style:text-properties fo:letter-spacing="-0.007cm" fo:font-size="9pt" style:font-size-asian="9pt"/>
    </style:style>
    <style:style style:name="T472_7" style:family="text">
      <style:text-properties fo:font-size="9pt" style:font-size-asian="9pt"/>
    </style:style>
    <style:style style:name="T472_8" style:family="text">
      <style:text-properties fo:letter-spacing="-0.005cm" fo:font-size="9pt" style:font-size-asian="9pt"/>
    </style:style>
    <style:style style:name="T472_9" style:family="text">
      <style:text-properties fo:font-size="9pt" style:font-size-asian="9pt"/>
    </style:style>
    <style:style style:name="T472_10" style:family="text">
      <style:text-properties fo:letter-spacing="-0.005cm" fo:font-size="9pt" style:font-size-asian="9pt"/>
    </style:style>
    <style:style style:name="T472_11" style:family="text">
      <style:text-properties fo:font-size="9pt" style:font-size-asian="9pt"/>
    </style:style>
    <style:style style:name="T472_12" style:family="text">
      <style:text-properties fo:letter-spacing="-0.007cm" fo:font-size="9pt" style:font-size-asian="9pt"/>
    </style:style>
    <style:style style:name="T472_13" style:family="text">
      <style:text-properties fo:font-size="9pt" style:font-size-asian="9pt"/>
    </style:style>
    <style:style style:name="T472_14" style:family="text">
      <style:text-properties fo:letter-spacing="-0.009cm" fo:font-size="9pt" style:font-size-asian="9pt"/>
    </style:style>
    <style:style style:name="T472_15" style:family="text">
      <style:text-properties fo:font-size="9pt" style:font-size-asian="9pt"/>
    </style:style>
    <style:style style:name="T472_16" style:family="text">
      <style:text-properties fo:letter-spacing="-0.009cm" fo:font-size="9pt" style:font-size-asian="9pt"/>
    </style:style>
    <style:style style:name="T472_17" style:family="text">
      <style:text-properties fo:font-size="9pt" style:font-size-asian="9pt"/>
    </style:style>
    <style:style style:name="T472_18" style:family="text">
      <style:text-properties fo:letter-spacing="-0.007cm" fo:font-size="9pt" style:font-size-asian="9pt"/>
    </style:style>
    <style:style style:name="T472_19" style:family="text">
      <style:text-properties fo:font-size="9pt" style:font-size-asian="9pt"/>
    </style:style>
    <style:style style:name="T472_20" style:family="text">
      <style:text-properties fo:letter-spacing="-0.009cm" fo:font-size="9pt" style:font-size-asian="9pt"/>
    </style:style>
    <style:style style:name="T472_21" style:family="text">
      <style:text-properties fo:font-size="9pt" style:font-size-asian="9pt"/>
    </style:style>
    <style:style style:name="T472_22" style:family="text">
      <style:text-properties fo:letter-spacing="-0.005cm" fo:font-size="9pt" style:font-size-asian="9pt"/>
    </style:style>
    <style:style style:name="T472_23" style:family="text">
      <style:text-properties fo:font-size="9pt" style:font-size-asian="9pt"/>
    </style:style>
    <style:style style:name="T472_24" style:family="text">
      <style:text-properties fo:letter-spacing="-0.007cm" fo:font-size="9pt" style:font-size-asian="9pt"/>
    </style:style>
    <style:style style:name="T472_25" style:family="text">
      <style:text-properties fo:font-size="9pt" style:font-size-asian="9pt"/>
    </style:style>
    <style:style style:name="T472_26" style:family="text">
      <style:text-properties fo:letter-spacing="-0.005cm" fo:font-size="9pt" style:font-size-asian="9pt"/>
    </style:style>
    <style:style style:name="T472_27" style:family="text">
      <style:text-properties fo:letter-spacing="-0.009cm" fo:font-size="9pt" style:font-size-asian="9pt"/>
    </style:style>
    <style:style style:name="S16" style:family="section" style:master-page-name="MasterPage15">
      <style:section-properties text:dont-balance-text-columns="false">
        <style:columns fo:column-count="0" fo:column-gap="1.27cm"/>
      </style:section-properties>
    </style:style>
    <style:style style:name="P473" style:family="paragraph" style:parent-style-name="Body_20_Text" style:master-page-name="MasterPage15">
      <style:paragraph-properties fo:margin-top="0.012cm" fo:margin-bottom="0.002cm"/>
      <style:text-properties fo:font-size="4pt" style:font-size-asian="4pt"/>
    </style:style>
    <style:style style:name="Table6" style:family="table">
      <style:table-properties table:align="left" style:width="16.558cm" fo:margin-left="0.661cm"/>
    </style:style>
    <style:style style:name="Column25" style:family="table-column">
      <style:table-column-properties style:column-width="6.576cm" style:use-optimal-column-width="false"/>
    </style:style>
    <style:style style:name="Column26" style:family="table-column">
      <style:table-column-properties style:column-width="2.469cm" style:use-optimal-column-width="false"/>
    </style:style>
    <style:style style:name="Column27" style:family="table-column">
      <style:table-column-properties style:column-width="2.506cm" style:use-optimal-column-width="false"/>
    </style:style>
    <style:style style:name="Column28" style:family="table-column">
      <style:table-column-properties style:column-width="2.787cm" style:use-optimal-column-width="false"/>
    </style:style>
    <style:style style:name="Column29" style:family="table-column">
      <style:table-column-properties style:column-width="2.219cm" style:use-optimal-column-width="false"/>
    </style:style>
    <style:style style:name="Row49" style:family="table-row">
      <style:table-row-properties style:min-row-height="0.527cm" style:use-optimal-row-height="false"/>
    </style:style>
    <style:style style:name="Cell199" style:family="table-cell">
      <style:table-cell-properties fo:background-color="#d9d9d9" style:vertical-align="top" fo:border-top="#000000 0.018cm solid" fo:border-bottom="#000000 0.035cm solid" fo:border-left="#000000 0.035cm solid" fo:border-right="#000000 0.035cm solid" fo:wrap-option="wrap"/>
    </style:style>
    <style:style style:name="P474" style:family="paragraph" style:parent-style-name="Table_20_Paragraph">
      <style:paragraph-properties fo:margin-top="0.064cm" fo:margin-left="0.189cm"/>
    </style:style>
    <style:style style:name="T474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00" style:family="table-cell">
      <style:table-cell-properties fo:background-color="#d9d9d9" style:vertical-align="top" fo:border-top="#000000 0.018cm solid" fo:border-bottom="#000000 0.035cm solid" fo:border-left="#000000 0.035cm solid" fo:border-right="#000000 0.035cm solid" fo:wrap-option="wrap"/>
    </style:style>
    <style:style style:name="P475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01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476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02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477" style:family="paragraph" style:parent-style-name="Table_20_Paragraph">
      <style:paragraph-properties fo:text-align="center" fo:margin-top="0.064cm" fo:margin-left="0.019cm"/>
    </style:style>
    <style:style style:name="T477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03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478" style:family="paragraph" style:parent-style-name="Table_20_Paragraph">
      <style:paragraph-properties fo:text-align="center" fo:margin-top="0.064cm" fo:margin-left="0.115cm" fo:margin-right="0.095cm"/>
    </style:style>
    <style:style style:name="T478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50" style:family="table-row">
      <style:table-row-properties style:min-row-height="0.811cm" style:use-optimal-row-height="false"/>
    </style:style>
    <style:style style:name="Cell204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79" style:family="paragraph" style:parent-style-name="Table_20_Paragraph">
      <style:paragraph-properties fo:line-height="0.406cm" fo:margin-left="0.189cm" fo:margin-right="0.161cm">
        <style:tab-stops>
          <style:tab-stop style:type="left" style:leader-style="none" style:position="3.189cm"/>
          <style:tab-stop style:type="left" style:leader-style="none" style:position="5.343cm"/>
        </style:tab-stops>
      </style:paragraph-properties>
    </style:style>
    <style:style style:name="T479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79_2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79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79_4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79_5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479_6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05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80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06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81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07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82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08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483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51" style:family="table-row">
      <style:table-row-properties style:min-row-height="0.811cm" style:use-optimal-row-height="false"/>
    </style:style>
    <style:style style:name="Cell20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4" style:family="paragraph" style:parent-style-name="Table_20_Paragraph">
      <style:paragraph-properties fo:line-height="0.406cm" fo:margin-left="0.189cm"/>
    </style:style>
    <style:style style:name="T48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2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4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6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8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4_10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5" style:family="paragraph" style:parent-style-name="Table_20_Paragraph">
      <style:paragraph-properties fo:text-align="center" fo:margin-top="0.201cm" fo:margin-left="0.026cm"/>
    </style:style>
    <style:style style:name="T48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6" style:family="paragraph" style:parent-style-name="Table_20_Paragraph">
      <style:paragraph-properties fo:text-align="center" fo:margin-top="0.201cm" fo:margin-left="0.021cm"/>
    </style:style>
    <style:style style:name="T48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7" style:family="paragraph" style:parent-style-name="Table_20_Paragraph">
      <style:paragraph-properties fo:text-align="center" fo:margin-top="0.201cm" fo:margin-left="0.026cm"/>
    </style:style>
    <style:style style:name="T48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8" style:family="paragraph" style:parent-style-name="Table_20_Paragraph">
      <style:paragraph-properties fo:text-align="center" fo:margin-top="0.201cm" fo:margin-left="0.115cm" fo:margin-right="0.095cm"/>
    </style:style>
    <style:style style:name="T48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2" style:family="table-row">
      <style:table-row-properties style:min-row-height="0.811cm" style:use-optimal-row-height="false"/>
    </style:style>
    <style:style style:name="Cell21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9" style:family="paragraph" style:parent-style-name="Table_20_Paragraph">
      <style:paragraph-properties fo:line-height="0.406cm" fo:margin-left="0.189cm" fo:margin-right="-0.026cm">
        <style:tab-stops>
          <style:tab-stop style:type="left" style:leader-style="none" style:position="1.603cm"/>
          <style:tab-stop style:type="left" style:leader-style="none" style:position="2.27cm"/>
          <style:tab-stop style:type="left" style:leader-style="none" style:position="3.036cm"/>
          <style:tab-stop style:type="left" style:leader-style="none" style:position="4.762cm"/>
        </style:tab-stops>
      </style:paragraph-properties>
    </style:style>
    <style:style style:name="T48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3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5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7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8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9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89_10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0" style:family="paragraph" style:parent-style-name="Table_20_Paragraph">
      <style:paragraph-properties fo:text-align="center" fo:margin-top="0.201cm" fo:margin-left="0.026cm"/>
    </style:style>
    <style:style style:name="T49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1" style:family="paragraph" style:parent-style-name="Table_20_Paragraph">
      <style:paragraph-properties fo:text-align="center" fo:margin-top="0.201cm" fo:margin-left="0.021cm"/>
    </style:style>
    <style:style style:name="T49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2" style:family="paragraph" style:parent-style-name="Table_20_Paragraph">
      <style:paragraph-properties fo:text-align="center" fo:margin-top="0.201cm" fo:margin-left="0.019cm"/>
    </style:style>
    <style:style style:name="T49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1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3" style:family="paragraph" style:parent-style-name="Table_20_Paragraph">
      <style:paragraph-properties fo:text-align="center" fo:margin-top="0.201cm" fo:margin-left="0.115cm" fo:margin-right="0.095cm"/>
    </style:style>
    <style:style style:name="T49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3" style:family="table-row">
      <style:table-row-properties style:min-row-height="0.803cm" style:use-optimal-row-height="false"/>
    </style:style>
    <style:style style:name="Cell219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494" style:family="paragraph" style:parent-style-name="Table_20_Paragraph">
      <style:paragraph-properties fo:line-height="0.406cm" fo:margin-left="0.189cm" fo:margin-right="0.162cm">
        <style:tab-stops>
          <style:tab-stop style:type="left" style:leader-style="none" style:position="1.358cm"/>
          <style:tab-stop style:type="left" style:leader-style="none" style:position="2.425cm"/>
          <style:tab-stop style:type="left" style:leader-style="none" style:position="3.082cm"/>
          <style:tab-stop style:type="left" style:leader-style="none" style:position="5.6cm"/>
        </style:tab-stops>
      </style:paragraph-properties>
    </style:style>
    <style:style style:name="T494_1" style:family="text"/>
    <style:style style:name="T494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5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10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1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494_12" style:family="text"/>
    <style:style style:name="T494_13" style:family="text">
      <style:text-properties fo:letter-spacing="-0.004cm" style:text-position="46% 100%" style:font-name="Arial MT" fo:font-size="6.5pt" style:font-name-asian="Arial MT" style:font-size-asian="6.5pt" style:font-name-complex="Arial MT" style:font-size-complex="11pt" fo:language="en" fo:language-asian="en" fo:language-complex="ar" fo:country="US" fo:country-asian="US" fo:country-complex="SA"/>
    </style:style>
    <style:style style:name="Cell220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495" style:family="paragraph" style:parent-style-name="Table_20_Paragraph">
      <style:paragraph-properties fo:text-align="center" fo:margin-top="0.201cm" fo:margin-left="0.026cm"/>
    </style:style>
    <style:style style:name="T49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6" style:family="paragraph" style:parent-style-name="Table_20_Paragraph">
      <style:paragraph-properties fo:text-align="center" fo:margin-top="0.201cm" fo:margin-left="0.021cm"/>
    </style:style>
    <style:style style:name="T49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7" style:family="paragraph" style:parent-style-name="Table_20_Paragraph">
      <style:paragraph-properties fo:text-align="center" fo:margin-top="0.201cm" fo:margin-left="0.019cm"/>
    </style:style>
    <style:style style:name="T49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8" style:family="paragraph" style:parent-style-name="Table_20_Paragraph">
      <style:paragraph-properties fo:text-align="center" fo:margin-top="0.201cm" fo:margin-left="0.115cm" fo:margin-right="0.095cm"/>
    </style:style>
    <style:style style:name="T49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4" style:family="table-row">
      <style:table-row-properties style:min-row-height="1.208cm" style:use-optimal-row-height="false"/>
    </style:style>
    <style:style style:name="Cell2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99" style:family="paragraph" style:parent-style-name="Table_20_Paragraph">
      <style:paragraph-properties fo:text-align="justify" fo:line-height="0.406cm" fo:margin-left="0.198cm" fo:margin-right="0.169cm"/>
    </style:style>
    <style:style style:name="T49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0" style:family="paragraph" style:parent-style-name="Table_20_Paragraph">
      <style:paragraph-properties fo:text-align="center" fo:margin-top="0.404cm" fo:margin-left="0.026cm"/>
    </style:style>
    <style:style style:name="T50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6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501" style:family="paragraph" style:parent-style-name="Table_20_Paragraph">
      <style:paragraph-properties fo:text-align="center" fo:margin-top="0.404cm" fo:margin-left="0.032cm"/>
    </style:style>
    <style:style style:name="T50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02" style:family="paragraph" style:parent-style-name="Table_20_Paragraph">
      <style:paragraph-properties fo:text-align="center" fo:margin-top="0.404cm" fo:margin-left="0.026cm"/>
    </style:style>
    <style:style style:name="T50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2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03" style:family="paragraph" style:parent-style-name="Table_20_Paragraph">
      <style:paragraph-properties fo:text-align="center" fo:margin-top="0.404cm" fo:margin-left="0.115cm" fo:margin-right="0.093cm"/>
    </style:style>
    <style:style style:name="T50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5" style:family="table-row">
      <style:table-row-properties style:min-row-height="0.52cm" style:use-optimal-row-height="false"/>
    </style:style>
    <style:style style:name="Cell2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4" style:family="paragraph" style:parent-style-name="Table_20_Paragraph">
      <style:paragraph-properties fo:margin-top="0.062cm" fo:margin-left="0.198cm"/>
    </style:style>
    <style:style style:name="T50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4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4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5" style:family="paragraph" style:parent-style-name="Table_20_Paragraph">
      <style:paragraph-properties fo:text-align="center" fo:margin-top="0.062cm" fo:margin-left="0.026cm"/>
    </style:style>
    <style:style style:name="T50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1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506" style:family="paragraph" style:parent-style-name="Table_20_Paragraph">
      <style:paragraph-properties fo:text-align="center" fo:margin-top="0.062cm" fo:margin-left="0.032cm"/>
    </style:style>
    <style:style style:name="T50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07" style:family="paragraph" style:parent-style-name="Table_20_Paragraph">
      <style:paragraph-properties fo:text-align="center" fo:margin-top="0.062cm" fo:margin-left="0.026cm"/>
    </style:style>
    <style:style style:name="T50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08" style:family="paragraph" style:parent-style-name="Table_20_Paragraph">
      <style:paragraph-properties fo:text-align="center" fo:margin-top="0.062cm" fo:margin-left="0.115cm" fo:margin-right="0.093cm"/>
    </style:style>
    <style:style style:name="T50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6" style:family="table-row">
      <style:table-row-properties style:min-row-height="0.811cm" style:use-optimal-row-height="false"/>
    </style:style>
    <style:style style:name="Cell2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9" style:family="paragraph" style:parent-style-name="Table_20_Paragraph">
      <style:paragraph-properties style:line-height-at-least="0.406cm" fo:margin-left="0.198cm"/>
    </style:style>
    <style:style style:name="T50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2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4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6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8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09_10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0" style:family="paragraph" style:parent-style-name="Table_20_Paragraph">
      <style:paragraph-properties fo:text-align="center" fo:margin-top="0.21cm" fo:margin-left="0.026cm"/>
    </style:style>
    <style:style style:name="T51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6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511" style:family="paragraph" style:parent-style-name="Table_20_Paragraph">
      <style:paragraph-properties fo:text-align="center" fo:margin-top="0.21cm" fo:margin-left="0.03cm"/>
    </style:style>
    <style:style style:name="T51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12" style:family="paragraph" style:parent-style-name="Table_20_Paragraph">
      <style:paragraph-properties fo:text-align="center" fo:margin-top="0.21cm" fo:margin-left="0.026cm"/>
    </style:style>
    <style:style style:name="T51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3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13" style:family="paragraph" style:parent-style-name="Table_20_Paragraph">
      <style:paragraph-properties fo:text-align="center" fo:margin-top="0.21cm" fo:margin-left="0.115cm" fo:margin-right="0.095cm"/>
    </style:style>
    <style:style style:name="T51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7" style:family="table-row">
      <style:table-row-properties style:min-row-height="0.531cm" style:use-optimal-row-height="false"/>
    </style:style>
    <style:style style:name="Cell2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4" style:family="paragraph" style:parent-style-name="Table_20_Paragraph">
      <style:paragraph-properties fo:margin-top="0.071cm" fo:margin-left="0.198cm"/>
    </style:style>
    <style:style style:name="T51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4_2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4_4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4_6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4_7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5" style:family="paragraph" style:parent-style-name="Table_20_Paragraph">
      <style:paragraph-properties fo:text-align="center" fo:margin-top="0.071cm" fo:margin-left="0.026cm"/>
    </style:style>
    <style:style style:name="T51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1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516" style:family="paragraph" style:parent-style-name="Table_20_Paragraph">
      <style:paragraph-properties fo:text-align="center" fo:margin-top="0.071cm" fo:margin-left="0.03cm"/>
    </style:style>
    <style:style style:name="T51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17" style:family="paragraph" style:parent-style-name="Table_20_Paragraph">
      <style:paragraph-properties fo:text-align="center" fo:margin-top="0.071cm" fo:margin-left="0.026cm"/>
    </style:style>
    <style:style style:name="T51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18" style:family="paragraph" style:parent-style-name="Table_20_Paragraph">
      <style:paragraph-properties fo:text-align="center" fo:margin-top="0.071cm" fo:margin-left="0.115cm" fo:margin-right="0.095cm"/>
    </style:style>
    <style:style style:name="T51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8" style:family="table-row">
      <style:table-row-properties style:min-row-height="0.527cm" style:use-optimal-row-height="false"/>
    </style:style>
    <style:style style:name="Cell2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9" style:family="paragraph" style:parent-style-name="Table_20_Paragraph">
      <style:paragraph-properties fo:margin-top="0.065cm" fo:margin-left="0.198cm"/>
    </style:style>
    <style:style style:name="T51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9_2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9_4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19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20" style:family="paragraph" style:parent-style-name="Table_20_Paragraph">
      <style:paragraph-properties fo:text-align="center" fo:margin-top="0.065cm" fo:margin-left="0.026cm"/>
    </style:style>
    <style:style style:name="T52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6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521" style:family="paragraph" style:parent-style-name="Table_20_Paragraph">
      <style:paragraph-properties fo:text-align="center" fo:margin-top="0.065cm" fo:margin-left="0.03cm"/>
    </style:style>
    <style:style style:name="T52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22" style:family="paragraph" style:parent-style-name="Table_20_Paragraph">
      <style:paragraph-properties fo:text-align="center" fo:margin-top="0.065cm" fo:margin-left="0.026cm"/>
    </style:style>
    <style:style style:name="T52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4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23" style:family="paragraph" style:parent-style-name="Table_20_Paragraph">
      <style:paragraph-properties fo:text-align="center" fo:margin-top="0.065cm" fo:margin-left="0.115cm" fo:margin-right="0.095cm"/>
    </style:style>
    <style:style style:name="T52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59" style:family="table-row">
      <style:table-row-properties style:min-row-height="0.534cm" style:use-optimal-row-height="false"/>
    </style:style>
    <style:style style:name="Cell249" style:family="table-cell">
      <style:table-cell-properties fo:background-color="#d9d9d9" style:vertical-align="top" fo:border-top="#000000 0.018cm solid" fo:border-bottom="#000000 0.035cm solid" fo:border-left="#000000 0.035cm solid" fo:border-right="#000000 0.035cm solid" fo:wrap-option="wrap"/>
    </style:style>
    <style:style style:name="P524" style:family="paragraph" style:parent-style-name="Table_20_Paragraph">
      <style:paragraph-properties fo:margin-top="0.071cm" fo:margin-left="0.189cm"/>
    </style:style>
    <style:style style:name="T524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50" style:family="table-cell">
      <style:table-cell-properties fo:background-color="#d9d9d9" style:vertical-align="top" fo:border-top="#000000 0.018cm solid" fo:border-bottom="#000000 0.035cm solid" fo:border-left="#000000 0.035cm solid" fo:border-right="#000000 0.035cm solid" fo:wrap-option="wrap"/>
    </style:style>
    <style:style style:name="P525" style:family="paragraph" style:parent-style-name="Table_20_Paragraph">
      <style:paragraph-properties fo:text-align="center" fo:margin-top="0.007cm" fo:margin-left="0.026cm"/>
    </style:style>
    <style:style style:name="T525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51" style:family="table-cell">
      <style:table-cell-properties fo:background-color="#d9d9d9" style:vertical-align="top" fo:border-top="#000000 0.035cm solid" fo:border-bottom="#000000 0.035cm solid" fo:border-left="#000000 0.035cm solid" fo:border-right="#000000 0.035cm solid" fo:wrap-option="wrap"/>
    </style:style>
    <style:style style:name="P526" style:family="paragraph" style:parent-style-name="Table_20_Paragraph">
      <style:paragraph-properties fo:text-align="center" fo:margin-top="0.007cm" fo:margin-left="0.021cm"/>
    </style:style>
    <style:style style:name="T526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52" style:family="table-cell">
      <style:table-cell-properties fo:background-color="#d9d9d9" style:vertical-align="top" fo:border-top="#000000 0.035cm solid" fo:border-bottom="#000000 0.035cm solid" fo:border-left="#000000 0.035cm solid" fo:border-right="#000000 0.035cm solid" fo:wrap-option="wrap"/>
    </style:style>
    <style:style style:name="P527" style:family="paragraph" style:parent-style-name="Table_20_Paragraph">
      <style:paragraph-properties fo:text-align="center" fo:margin-top="0.007cm" fo:margin-left="0.019cm"/>
    </style:style>
    <style:style style:name="T527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53" style:family="table-cell">
      <style:table-cell-properties fo:background-color="#d9d9d9" style:vertical-align="top" fo:border-top="#000000 0.035cm solid" fo:border-bottom="#000000 0.035cm solid" fo:border-left="#000000 0.035cm solid" fo:border-right="#000000 0.035cm solid" fo:wrap-option="wrap"/>
    </style:style>
    <style:style style:name="P528" style:family="paragraph" style:parent-style-name="Table_20_Paragraph">
      <style:paragraph-properties fo:text-align="center" fo:margin-top="0.007cm" fo:margin-left="0.115cm" fo:margin-right="0.095cm"/>
    </style:style>
    <style:style style:name="T528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60" style:family="table-row">
      <style:table-row-properties style:min-row-height="0.531cm" style:use-optimal-row-height="false"/>
    </style:style>
    <style:style style:name="Cell254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529" style:family="paragraph" style:parent-style-name="Table_20_Paragraph">
      <style:paragraph-properties fo:margin-top="0.062cm" fo:margin-left="0.189cm"/>
    </style:style>
    <style:style style:name="T52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529_2" style:family="text">
      <style:text-properties fo:letter-spacing="-0.023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529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529_4" style:family="text">
      <style:text-properties fo:letter-spacing="-0.02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529_5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255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530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56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531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57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532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258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533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61" style:family="table-row">
      <style:table-row-properties style:min-row-height="2.025cm" style:use-optimal-row-height="false"/>
    </style:style>
    <style:style style:name="Cell25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34" style:family="paragraph" style:parent-style-name="Table_20_Paragraph">
      <style:paragraph-properties fo:text-align="justify" fo:margin-left="0.189cm" fo:margin-right="0.152cm"/>
    </style:style>
    <style:style style:name="T53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4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6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8" style:family="text">
      <style:text-properties fo:letter-spacing="-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0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2" style:family="text"/>
    <style:style style:name="T534_13" style:family="text">
      <style:text-properties style:text-position="46% 100%" style:font-name="Arial MT" fo:font-size="6.5pt" style:font-name-asian="Arial MT" style:font-size-asian="6.5pt" style:font-name-complex="Arial MT" style:font-size-complex="11pt" fo:language="en" fo:language-asian="en" fo:language-complex="ar" fo:country="US" fo:country-asian="US" fo:country-complex="SA"/>
    </style:style>
    <style:style style:name="T534_14" style:family="text">
      <style:text-properties fo:letter-spacing="0.085cm" style:text-position="46% 100%" style:font-name="Arial MT" fo:font-size="6.5pt" style:font-name-asian="Arial MT" style:font-size-asian="6.5pt" style:font-name-complex="Arial MT" style:font-size-complex="11pt" fo:language="en" fo:language-asian="en" fo:language-complex="ar" fo:country="US" fo:country-asian="US" fo:country-complex="SA"/>
    </style:style>
    <style:style style:name="T534_1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6" style:family="text">
      <style:text-properties fo:letter-spacing="0.05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8" style:family="text">
      <style:text-properties fo:letter-spacing="0.05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1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20" style:family="text">
      <style:text-properties fo:letter-spacing="0.05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4_2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35" style:family="paragraph" style:parent-style-name="Table_20_Paragraph">
      <style:paragraph-properties fo:text-align="justify" fo:line-height="0.37cm" fo:margin-left="0.189cm"/>
    </style:style>
    <style:style style:name="T53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5_2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3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36" style:family="paragraph" style:parent-style-name="Table_20_Paragraph">
      <style:paragraph-properties fo:margin-top="0.4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37" style:family="paragraph" style:parent-style-name="Table_20_Paragraph">
      <style:paragraph-properties fo:text-align="center" fo:margin-left="0.026cm"/>
    </style:style>
    <style:style style:name="T53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38" style:family="paragraph" style:parent-style-name="Table_20_Paragraph">
      <style:paragraph-properties fo:margin-top="0.4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39" style:family="paragraph" style:parent-style-name="Table_20_Paragraph">
      <style:paragraph-properties fo:text-align="center" fo:margin-left="0.021cm"/>
    </style:style>
    <style:style style:name="T53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40" style:family="paragraph" style:parent-style-name="Table_20_Paragraph">
      <style:paragraph-properties fo:margin-top="0.4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41" style:family="paragraph" style:parent-style-name="Table_20_Paragraph">
      <style:paragraph-properties fo:text-align="center" fo:margin-left="0.026cm"/>
    </style:style>
    <style:style style:name="T54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42" style:family="paragraph" style:parent-style-name="Table_20_Paragraph">
      <style:paragraph-properties fo:margin-top="0.4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43" style:family="paragraph" style:parent-style-name="Table_20_Paragraph">
      <style:paragraph-properties fo:text-align="center" fo:margin-left="0.115cm" fo:margin-right="0.095cm"/>
    </style:style>
    <style:style style:name="T54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2" style:family="table-row">
      <style:table-row-properties style:min-row-height="2.027cm" style:use-optimal-row-height="false"/>
    </style:style>
    <style:style style:name="Cell26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44" style:family="paragraph" style:parent-style-name="Table_20_Paragraph">
      <style:paragraph-properties fo:text-align="justify" fo:margin-left="0.189cm" fo:margin-right="0.161cm"/>
    </style:style>
    <style:style style:name="T54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4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6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8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0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2" style:family="text">
      <style:text-properties fo:letter-spacing="0.07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4" style:family="text">
      <style:text-properties fo:letter-spacing="0.07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6" style:family="text">
      <style:text-properties fo:letter-spacing="0.07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8" style:family="text">
      <style:text-properties fo:letter-spacing="0.08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1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20" style:family="text">
      <style:text-properties fo:letter-spacing="0.08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2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22" style:family="text">
      <style:text-properties fo:letter-spacing="0.07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4_23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45" style:family="paragraph" style:parent-style-name="Table_20_Paragraph">
      <style:paragraph-properties fo:text-align="justify" fo:line-height="0.402cm" fo:margin-left="0.189cm" fo:margin-right="0.161cm">
        <style:tab-stops>
          <style:tab-stop style:type="left" style:leader-style="none" style:position="4.995cm"/>
        </style:tab-stops>
      </style:paragraph-properties>
    </style:style>
    <style:style style:name="T54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5_2" style:family="text"/>
    <style:style style:name="T545_3" style:family="text">
      <style:text-properties style:text-position="46% 100%" style:font-name="Arial MT" fo:font-size="6.5pt" style:font-name-asian="Arial MT" style:font-size-asian="6.5pt" style:font-name-complex="Arial MT" style:font-size-complex="11pt" fo:language="en" fo:language-asian="en" fo:language-complex="ar" fo:country="US" fo:country-asian="US" fo:country-complex="SA"/>
    </style:style>
    <style:style style:name="T545_4" style:family="text">
      <style:text-properties fo:letter-spacing="0.071cm" style:text-position="46% 100%" style:font-name="Arial MT" fo:font-size="6.5pt" style:font-name-asian="Arial MT" style:font-size-asian="6.5pt" style:font-name-complex="Arial MT" style:font-size-complex="11pt" fo:language="en" fo:language-asian="en" fo:language-complex="ar" fo:country="US" fo:country-asian="US" fo:country-complex="SA"/>
    </style:style>
    <style:style style:name="T545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5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5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45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46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47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48" style:family="paragraph" style:parent-style-name="Table_20_Paragraph">
      <style:paragraph-properties fo:text-align="center" fo:margin-left="0.026cm"/>
    </style:style>
    <style:style style:name="T54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49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0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1" style:family="paragraph" style:parent-style-name="Table_20_Paragraph">
      <style:paragraph-properties fo:text-align="center" fo:margin-left="0.021cm"/>
    </style:style>
    <style:style style:name="T55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52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3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4" style:family="paragraph" style:parent-style-name="Table_20_Paragraph">
      <style:paragraph-properties fo:text-align="center" fo:margin-left="0.026cm"/>
    </style:style>
    <style:style style:name="T55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6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55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6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7" style:family="paragraph" style:parent-style-name="Table_20_Paragraph">
      <style:paragraph-properties fo:text-align="center" fo:margin-left="0.115cm" fo:margin-right="0.095cm"/>
    </style:style>
    <style:style style:name="T55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3" style:family="table-row">
      <style:table-row-properties style:min-row-height="2.03cm" style:use-optimal-row-height="false"/>
    </style:style>
    <style:style style:name="Cell26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58" style:family="paragraph" style:parent-style-name="Table_20_Paragraph">
      <style:paragraph-properties fo:text-align="justify" fo:margin-top="0.002cm" fo:margin-left="0.189cm" fo:margin-right="0.159cm"/>
    </style:style>
    <style:style style:name="T55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8" style:family="text">
      <style:text-properties fo:letter-spacing="-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10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8_1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59" style:family="paragraph" style:parent-style-name="Table_20_Paragraph">
      <style:paragraph-properties fo:text-align="justify" fo:line-height="0.37cm" fo:margin-left="0.189cm"/>
    </style:style>
    <style:style style:name="T55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9_2" style:family="text">
      <style:text-properties fo:letter-spacing="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59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60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61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62" style:family="paragraph" style:parent-style-name="Table_20_Paragraph">
      <style:paragraph-properties fo:text-align="center" fo:margin-left="0.026cm"/>
    </style:style>
    <style:style style:name="T56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63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64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65" style:family="paragraph" style:parent-style-name="Table_20_Paragraph">
      <style:paragraph-properties fo:text-align="center" fo:margin-left="0.023cm"/>
    </style:style>
    <style:style style:name="T56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66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67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68" style:family="paragraph" style:parent-style-name="Table_20_Paragraph">
      <style:paragraph-properties fo:text-align="center" fo:margin-left="0.026cm"/>
    </style:style>
    <style:style style:name="T56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69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70" style:family="paragraph" style:parent-style-name="Table_20_Paragraph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571" style:family="paragraph" style:parent-style-name="Table_20_Paragraph">
      <style:paragraph-properties fo:text-align="center" fo:margin-left="0.115cm" fo:margin-right="0.093cm"/>
    </style:style>
    <style:style style:name="T57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4" style:family="table-row">
      <style:table-row-properties style:min-row-height="1.217cm" style:use-optimal-row-height="false"/>
    </style:style>
    <style:style style:name="Cell27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2" style:family="paragraph" style:parent-style-name="Table_20_Paragraph">
      <style:paragraph-properties fo:text-align="justify" fo:line-height="0.406cm" fo:margin-left="0.189cm" fo:margin-right="0.164cm"/>
    </style:style>
    <style:style style:name="T57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2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3" style:family="paragraph" style:parent-style-name="Table_20_Paragraph">
      <style:paragraph-properties fo:text-align="center" fo:margin-top="0.404cm" fo:margin-left="0.025cm"/>
    </style:style>
    <style:style style:name="T57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4" style:family="paragraph" style:parent-style-name="Table_20_Paragraph">
      <style:paragraph-properties fo:text-align="center" fo:margin-top="0.404cm" fo:margin-left="0.019cm"/>
    </style:style>
    <style:style style:name="T57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5" style:family="paragraph" style:parent-style-name="Table_20_Paragraph">
      <style:paragraph-properties fo:text-align="center" fo:margin-top="0.404cm" fo:margin-left="0.122cm"/>
    </style:style>
    <style:style style:name="T57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7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6" style:family="paragraph" style:parent-style-name="Table_20_Paragraph">
      <style:paragraph-properties fo:text-align="center" fo:margin-top="0.404cm" fo:margin-left="0.115cm" fo:margin-right="0.095cm"/>
    </style:style>
    <style:style style:name="T57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5" style:family="table-row">
      <style:table-row-properties style:min-row-height="0.811cm" style:use-optimal-row-height="false"/>
    </style:style>
    <style:style style:name="Cell27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7" style:family="paragraph" style:parent-style-name="Table_20_Paragraph">
      <style:paragraph-properties fo:line-height="0.406cm" fo:margin-left="0.189cm"/>
    </style:style>
    <style:style style:name="T57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2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4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6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8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10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12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77_1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8" style:family="paragraph" style:parent-style-name="Table_20_Paragraph">
      <style:paragraph-properties fo:text-align="center" fo:margin-top="0.201cm" fo:margin-left="0.025cm"/>
    </style:style>
    <style:style style:name="T57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79" style:family="paragraph" style:parent-style-name="Table_20_Paragraph">
      <style:paragraph-properties fo:text-align="center" fo:margin-top="0.201cm" fo:margin-left="0.019cm"/>
    </style:style>
    <style:style style:name="T57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0" style:family="paragraph" style:parent-style-name="Table_20_Paragraph">
      <style:paragraph-properties fo:text-align="center" fo:margin-top="0.201cm" fo:margin-left="0.021cm"/>
    </style:style>
    <style:style style:name="T58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1" style:family="paragraph" style:parent-style-name="Table_20_Paragraph">
      <style:paragraph-properties fo:text-align="center" fo:margin-top="0.201cm" fo:margin-left="0.115cm" fo:margin-right="0.093cm"/>
    </style:style>
    <style:style style:name="T58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6" style:family="table-row">
      <style:table-row-properties style:min-row-height="1.217cm" style:use-optimal-row-height="false"/>
    </style:style>
    <style:style style:name="Cell28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2" style:family="paragraph" style:parent-style-name="Table_20_Paragraph">
      <style:paragraph-properties fo:text-align="justify" fo:line-height="0.406cm" fo:margin-left="0.189cm" fo:margin-right="0.164cm"/>
    </style:style>
    <style:style style:name="T58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3" style:family="paragraph" style:parent-style-name="Table_20_Paragraph">
      <style:paragraph-properties fo:text-align="center" fo:margin-top="0.404cm" fo:margin-left="0.025cm"/>
    </style:style>
    <style:style style:name="T58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4" style:family="paragraph" style:parent-style-name="Table_20_Paragraph">
      <style:paragraph-properties fo:text-align="center" fo:margin-top="0.404cm" fo:margin-left="0.019cm"/>
    </style:style>
    <style:style style:name="T58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5" style:family="paragraph" style:parent-style-name="Table_20_Paragraph">
      <style:paragraph-properties fo:text-align="center" fo:margin-top="0.404cm" fo:margin-left="0.019cm"/>
    </style:style>
    <style:style style:name="T58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8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6" style:family="paragraph" style:parent-style-name="Table_20_Paragraph">
      <style:paragraph-properties fo:text-align="center" fo:margin-top="0.404cm" fo:margin-left="0.115cm" fo:margin-right="0.095cm"/>
    </style:style>
    <style:style style:name="T58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7" style:family="table-row">
      <style:table-row-properties style:min-row-height="0.527cm" style:use-optimal-row-height="false"/>
    </style:style>
    <style:style style:name="Cell28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7" style:family="paragraph" style:parent-style-name="Table_20_Paragraph">
      <style:paragraph-properties fo:margin-top="0.058cm" fo:margin-left="0.189cm"/>
    </style:style>
    <style:style style:name="T58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4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6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8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10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87_1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8" style:family="paragraph" style:parent-style-name="Table_20_Paragraph">
      <style:paragraph-properties fo:text-align="center" fo:margin-top="0.058cm" fo:margin-left="0.025cm"/>
    </style:style>
    <style:style style:name="T58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89" style:family="paragraph" style:parent-style-name="Table_20_Paragraph">
      <style:paragraph-properties fo:text-align="center" fo:margin-top="0.058cm" fo:margin-left="0.019cm"/>
    </style:style>
    <style:style style:name="T58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0" style:family="paragraph" style:parent-style-name="Table_20_Paragraph">
      <style:paragraph-properties fo:text-align="center" fo:margin-top="0.058cm" fo:margin-left="0.021cm"/>
    </style:style>
    <style:style style:name="T59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1" style:family="paragraph" style:parent-style-name="Table_20_Paragraph">
      <style:paragraph-properties fo:text-align="center" fo:margin-top="0.058cm" fo:margin-left="0.115cm" fo:margin-right="0.093cm"/>
    </style:style>
    <style:style style:name="T59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8" style:family="table-row">
      <style:table-row-properties style:min-row-height="0.811cm" style:use-optimal-row-height="false"/>
    </style:style>
    <style:style style:name="Cell29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2" style:family="paragraph" style:parent-style-name="Table_20_Paragraph">
      <style:paragraph-properties fo:line-height="0.406cm" fo:margin-left="0.189cm"/>
    </style:style>
    <style:style style:name="T59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2" style:family="text">
      <style:text-properties fo:letter-spacing="0.05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4" style:family="text">
      <style:text-properties fo:letter-spacing="0.05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6" style:family="text">
      <style:text-properties fo:letter-spacing="0.05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8" style:family="text">
      <style:text-properties fo:letter-spacing="0.05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2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3" style:family="paragraph" style:parent-style-name="Table_20_Paragraph">
      <style:paragraph-properties fo:text-align="center" fo:margin-top="0.201cm" fo:margin-left="0.026cm"/>
    </style:style>
    <style:style style:name="T59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4" style:family="paragraph" style:parent-style-name="Table_20_Paragraph">
      <style:paragraph-properties fo:text-align="center" fo:margin-top="0.201cm" fo:margin-left="0.021cm"/>
    </style:style>
    <style:style style:name="T59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5" style:family="paragraph" style:parent-style-name="Table_20_Paragraph">
      <style:paragraph-properties fo:text-align="center" fo:margin-top="0.201cm" fo:margin-left="0.026cm"/>
    </style:style>
    <style:style style:name="T59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29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6" style:family="paragraph" style:parent-style-name="Table_20_Paragraph">
      <style:paragraph-properties fo:text-align="center" fo:margin-top="0.201cm" fo:margin-left="0.115cm" fo:margin-right="0.095cm"/>
    </style:style>
    <style:style style:name="T59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69" style:family="table-row">
      <style:table-row-properties style:min-row-height="0.811cm" style:use-optimal-row-height="false"/>
    </style:style>
    <style:style style:name="Cell29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7" style:family="paragraph" style:parent-style-name="Table_20_Paragraph">
      <style:paragraph-properties fo:line-height="0.406cm" fo:margin-left="0.189cm"/>
    </style:style>
    <style:style style:name="T59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7_2" style:family="text">
      <style:text-properties fo:letter-spacing="0.05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7_4" style:family="text">
      <style:text-properties fo:letter-spacing="0.05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7_6" style:family="text">
      <style:text-properties fo:letter-spacing="0.05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59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0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8" style:family="paragraph" style:parent-style-name="Table_20_Paragraph">
      <style:paragraph-properties fo:text-align="center" fo:margin-top="0.201cm" fo:margin-left="0.026cm"/>
    </style:style>
    <style:style style:name="T59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0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99" style:family="paragraph" style:parent-style-name="Table_20_Paragraph">
      <style:paragraph-properties fo:text-align="center" fo:margin-top="0.201cm" fo:margin-left="0.021cm"/>
    </style:style>
    <style:style style:name="T59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0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00" style:family="paragraph" style:parent-style-name="Table_20_Paragraph">
      <style:paragraph-properties fo:text-align="center" fo:margin-top="0.201cm" fo:margin-left="0.026cm"/>
    </style:style>
    <style:style style:name="T60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0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01" style:family="paragraph" style:parent-style-name="Table_20_Paragraph">
      <style:paragraph-properties fo:text-align="center" fo:margin-top="0.201cm" fo:margin-left="0.115cm" fo:margin-right="0.095cm"/>
    </style:style>
    <style:style style:name="T60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02" style:family="paragraph" style:parent-style-name="Body_20_Text">
      <style:paragraph-properties fo:margin-top="0.076cm"/>
    </style:style>
    <style:style style:name="FR1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603" style:family="paragraph" style:parent-style-name="Body_20_Text">
      <style:paragraph-properties fo:margin-top="0.18cm"/>
      <style:text-properties fo:font-size="9pt" style:font-size-asian="9pt"/>
    </style:style>
    <style:style style:name="P604" style:family="paragraph" style:parent-style-name="Normal">
      <style:paragraph-properties fo:line-height="0.37cm" fo:margin-left="0.635cm"/>
    </style:style>
    <style:style style:name="T604_1" style:family="text">
      <style:text-properties style:text-position="50% 100%" fo:font-size="6pt" style:font-size-asian="6pt"/>
    </style:style>
    <style:style style:name="T604_2" style:family="text">
      <style:text-properties fo:letter-spacing="0.025cm" style:text-position="50% 100%" fo:font-size="6pt" style:font-size-asian="6pt"/>
    </style:style>
    <style:style style:name="T604_3" style:family="text">
      <style:text-properties fo:font-size="9pt" style:font-size-asian="9pt"/>
    </style:style>
    <style:style style:name="T604_4" style:family="text">
      <style:text-properties fo:letter-spacing="-0.002cm" fo:font-size="9pt" style:font-size-asian="9pt"/>
    </style:style>
    <style:style style:name="T604_5" style:family="text">
      <style:text-properties fo:font-size="9pt" style:font-size-asian="9pt"/>
    </style:style>
    <style:style style:name="T604_6" style:family="text">
      <style:text-properties fo:letter-spacing="-0.004cm" fo:font-size="9pt" style:font-size-asian="9pt"/>
    </style:style>
    <style:style style:name="T604_7" style:family="text">
      <style:text-properties fo:font-size="9pt" style:font-size-asian="9pt"/>
    </style:style>
    <style:style style:name="T604_8" style:family="text">
      <style:text-properties fo:letter-spacing="-0.005cm" fo:font-size="9pt" style:font-size-asian="9pt"/>
    </style:style>
    <style:style style:name="T604_9" style:family="text">
      <style:text-properties fo:font-size="9pt" style:font-size-asian="9pt"/>
    </style:style>
    <style:style style:name="T604_10" style:family="text">
      <style:text-properties fo:letter-spacing="-0.004cm" fo:font-size="9pt" style:font-size-asian="9pt"/>
    </style:style>
    <style:style style:name="T604_11" style:family="text">
      <style:text-properties fo:font-size="9pt" style:font-size-asian="9pt"/>
    </style:style>
    <style:style style:name="T604_12" style:family="text">
      <style:text-properties fo:letter-spacing="-0.007cm" fo:font-size="9pt" style:font-size-asian="9pt"/>
    </style:style>
    <style:style style:name="T604_13" style:family="text">
      <style:text-properties fo:font-size="9pt" style:font-size-asian="9pt"/>
    </style:style>
    <style:style style:name="T604_14" style:family="text">
      <style:text-properties fo:letter-spacing="-0.005cm" fo:font-size="9pt" style:font-size-asian="9pt"/>
    </style:style>
    <style:style style:name="T604_15" style:family="text">
      <style:text-properties fo:font-size="9pt" style:font-size-asian="9pt"/>
    </style:style>
    <style:style style:name="T604_16" style:family="text">
      <style:text-properties fo:letter-spacing="-0.004cm" fo:font-size="9pt" style:font-size-asian="9pt"/>
    </style:style>
    <style:style style:name="T604_17" style:family="text">
      <style:text-properties fo:font-size="9pt" style:font-size-asian="9pt"/>
    </style:style>
    <style:style style:name="T604_18" style:family="text">
      <style:text-properties fo:letter-spacing="-0.005cm" fo:font-size="9pt" style:font-size-asian="9pt"/>
    </style:style>
    <style:style style:name="T604_19" style:family="text">
      <style:text-properties fo:font-size="9pt" style:font-size-asian="9pt"/>
    </style:style>
    <style:style style:name="T604_20" style:family="text">
      <style:text-properties fo:letter-spacing="-0.004cm" fo:font-size="9pt" style:font-size-asian="9pt"/>
    </style:style>
    <style:style style:name="T604_21" style:family="text">
      <style:text-properties fo:font-size="9pt" style:font-size-asian="9pt"/>
    </style:style>
    <style:style style:name="T604_22" style:family="text">
      <style:text-properties fo:letter-spacing="-0.004cm" fo:font-size="9pt" style:font-size-asian="9pt"/>
    </style:style>
    <style:style style:name="T604_23" style:family="text">
      <style:text-properties fo:font-size="9pt" style:font-size-asian="9pt"/>
    </style:style>
    <style:style style:name="T604_24" style:family="text">
      <style:text-properties fo:letter-spacing="-0.004cm" fo:font-size="9pt" style:font-size-asian="9pt"/>
    </style:style>
    <style:style style:name="T604_25" style:family="text">
      <style:text-properties fo:font-size="9pt" style:font-size-asian="9pt"/>
    </style:style>
    <style:style style:name="T604_26" style:family="text">
      <style:text-properties fo:letter-spacing="-0.009cm" fo:font-size="9pt" style:font-size-asian="9pt"/>
    </style:style>
    <style:style style:name="T604_27" style:family="text">
      <style:text-properties fo:font-size="9pt" style:font-size-asian="9pt"/>
    </style:style>
    <style:style style:name="T604_28" style:family="text">
      <style:text-properties fo:letter-spacing="-0.002cm" fo:font-size="9pt" style:font-size-asian="9pt"/>
    </style:style>
    <style:style style:name="T604_29" style:family="text">
      <style:text-properties fo:font-size="9pt" style:font-size-asian="9pt"/>
    </style:style>
    <style:style style:name="T604_30" style:family="text">
      <style:text-properties fo:letter-spacing="-0.004cm" fo:font-size="9pt" style:font-size-asian="9pt"/>
    </style:style>
    <style:style style:name="P605" style:family="paragraph" style:parent-style-name="Normal">
      <style:paragraph-properties fo:line-height="0.367cm" fo:margin-left="0.635cm"/>
    </style:style>
    <style:style style:name="T605_1" style:family="text">
      <style:text-properties style:text-position="50% 100%" fo:font-size="6pt" style:font-size-asian="6pt"/>
    </style:style>
    <style:style style:name="T605_2" style:family="text">
      <style:text-properties fo:letter-spacing="0.019cm" style:text-position="50% 100%" fo:font-size="6pt" style:font-size-asian="6pt"/>
    </style:style>
    <style:style style:name="T605_3" style:family="text">
      <style:text-properties fo:font-size="9pt" style:font-size-asian="9pt"/>
    </style:style>
    <style:style style:name="T605_4" style:family="text">
      <style:text-properties fo:letter-spacing="-0.007cm" fo:font-size="9pt" style:font-size-asian="9pt"/>
    </style:style>
    <style:style style:name="T605_5" style:family="text">
      <style:text-properties fo:font-size="9pt" style:font-size-asian="9pt"/>
    </style:style>
    <style:style style:name="T605_6" style:family="text">
      <style:text-properties fo:letter-spacing="-0.011cm" fo:font-size="9pt" style:font-size-asian="9pt"/>
    </style:style>
    <style:style style:name="T605_7" style:family="text">
      <style:text-properties fo:font-size="9pt" style:font-size-asian="9pt"/>
    </style:style>
    <style:style style:name="T605_8" style:family="text">
      <style:text-properties fo:letter-spacing="0.071cm" fo:font-size="9pt" style:font-size-asian="9pt"/>
    </style:style>
    <style:style style:name="T605_9" style:family="text">
      <style:text-properties fo:font-size="9pt" style:font-size-asian="9pt"/>
    </style:style>
    <style:style style:name="T605_10" style:family="text">
      <style:text-properties fo:letter-spacing="-0.009cm" fo:font-size="9pt" style:font-size-asian="9pt"/>
    </style:style>
    <style:style style:name="T605_11" style:family="text">
      <style:text-properties fo:font-size="9pt" style:font-size-asian="9pt"/>
    </style:style>
    <style:style style:name="T605_12" style:family="text">
      <style:text-properties fo:letter-spacing="-0.014cm" fo:font-size="9pt" style:font-size-asian="9pt"/>
    </style:style>
    <style:style style:name="T605_13" style:family="text">
      <style:text-properties fo:font-size="9pt" style:font-size-asian="9pt"/>
    </style:style>
    <style:style style:name="T605_14" style:family="text">
      <style:text-properties fo:letter-spacing="-0.009cm" fo:font-size="9pt" style:font-size-asian="9pt"/>
    </style:style>
    <style:style style:name="T605_15" style:family="text">
      <style:text-properties fo:font-size="9pt" style:font-size-asian="9pt"/>
    </style:style>
    <style:style style:name="T605_16" style:family="text">
      <style:text-properties fo:letter-spacing="-0.009cm" fo:font-size="9pt" style:font-size-asian="9pt"/>
    </style:style>
    <style:style style:name="T605_17" style:family="text">
      <style:text-properties fo:font-size="9pt" style:font-size-asian="9pt"/>
    </style:style>
    <style:style style:name="T605_18" style:family="text">
      <style:text-properties fo:letter-spacing="-0.014cm" fo:font-size="9pt" style:font-size-asian="9pt"/>
    </style:style>
    <style:style style:name="T605_19" style:family="text">
      <style:text-properties fo:letter-spacing="-0.004cm" fo:font-size="9pt" style:font-size-asian="9pt"/>
    </style:style>
    <style:style style:name="P606" style:family="paragraph" style:parent-style-name="Normal">
      <style:paragraph-properties fo:line-height="0.369cm" fo:margin-left="0.635cm"/>
    </style:style>
    <style:style style:name="T606_1" style:family="text">
      <style:text-properties style:text-position="50% 100%" fo:font-size="6pt" style:font-size-asian="6pt"/>
    </style:style>
    <style:style style:name="T606_2" style:family="text">
      <style:text-properties fo:letter-spacing="0.014cm" style:text-position="50% 100%" fo:font-size="6pt" style:font-size-asian="6pt"/>
    </style:style>
    <style:style style:name="T606_3" style:family="text">
      <style:text-properties fo:font-size="9pt" style:font-size-asian="9pt"/>
    </style:style>
    <style:style style:name="T606_4" style:family="text">
      <style:text-properties fo:letter-spacing="-0.014cm" fo:font-size="9pt" style:font-size-asian="9pt"/>
    </style:style>
    <style:style style:name="T606_5" style:family="text">
      <style:text-properties fo:font-size="9pt" style:font-size-asian="9pt"/>
    </style:style>
    <style:style style:name="T606_6" style:family="text">
      <style:text-properties fo:letter-spacing="-0.014cm" fo:font-size="9pt" style:font-size-asian="9pt"/>
    </style:style>
    <style:style style:name="T606_7" style:family="text">
      <style:text-properties fo:font-size="9pt" style:font-size-asian="9pt"/>
    </style:style>
    <style:style style:name="T606_8" style:family="text">
      <style:text-properties fo:letter-spacing="-0.016cm" fo:font-size="9pt" style:font-size-asian="9pt"/>
    </style:style>
    <style:style style:name="T606_9" style:family="text">
      <style:text-properties fo:font-size="9pt" style:font-size-asian="9pt"/>
    </style:style>
    <style:style style:name="T606_10" style:family="text">
      <style:text-properties fo:letter-spacing="-0.016cm" fo:font-size="9pt" style:font-size-asian="9pt"/>
    </style:style>
    <style:style style:name="T606_11" style:family="text">
      <style:text-properties fo:font-size="9pt" style:font-size-asian="9pt"/>
    </style:style>
    <style:style style:name="T606_12" style:family="text">
      <style:text-properties fo:letter-spacing="-0.014cm" fo:font-size="9pt" style:font-size-asian="9pt"/>
    </style:style>
    <style:style style:name="T606_13" style:family="text">
      <style:text-properties fo:font-size="9pt" style:font-size-asian="9pt"/>
    </style:style>
    <style:style style:name="T606_14" style:family="text">
      <style:text-properties fo:letter-spacing="-0.016cm" fo:font-size="9pt" style:font-size-asian="9pt"/>
    </style:style>
    <style:style style:name="T606_15" style:family="text">
      <style:text-properties fo:font-size="9pt" style:font-size-asian="9pt"/>
    </style:style>
    <style:style style:name="T606_16" style:family="text">
      <style:text-properties fo:letter-spacing="-0.018cm" fo:font-size="9pt" style:font-size-asian="9pt"/>
    </style:style>
    <style:style style:name="T606_17" style:family="text">
      <style:text-properties fo:letter-spacing="-0.004cm" fo:font-size="9pt" style:font-size-asian="9pt"/>
    </style:style>
    <style:style style:name="S17" style:family="section" style:master-page-name="MasterPage16">
      <style:section-properties text:dont-balance-text-columns="false">
        <style:columns fo:column-count="0" fo:column-gap="1.27cm"/>
      </style:section-properties>
    </style:style>
    <style:style style:name="P607" style:family="paragraph" style:parent-style-name="Body_20_Text" style:master-page-name="MasterPage16">
      <style:paragraph-properties fo:margin-top="0.005cm"/>
      <style:text-properties fo:font-size="4pt" style:font-size-asian="4pt"/>
    </style:style>
    <style:style style:name="Table7" style:family="table">
      <style:table-properties table:align="left" style:width="16.558cm" fo:margin-left="0.661cm"/>
    </style:style>
    <style:style style:name="Column30" style:family="table-column">
      <style:table-column-properties style:column-width="6.576cm" style:use-optimal-column-width="false"/>
    </style:style>
    <style:style style:name="Column31" style:family="table-column">
      <style:table-column-properties style:column-width="2.469cm" style:use-optimal-column-width="false"/>
    </style:style>
    <style:style style:name="Column32" style:family="table-column">
      <style:table-column-properties style:column-width="2.506cm" style:use-optimal-column-width="false"/>
    </style:style>
    <style:style style:name="Column33" style:family="table-column">
      <style:table-column-properties style:column-width="2.787cm" style:use-optimal-column-width="false"/>
    </style:style>
    <style:style style:name="Column34" style:family="table-column">
      <style:table-column-properties style:column-width="2.219cm" style:use-optimal-column-width="false"/>
    </style:style>
    <style:style style:name="Row70" style:family="table-row">
      <style:table-row-properties style:min-row-height="0.529cm" style:use-optimal-row-height="false"/>
    </style:style>
    <style:style style:name="Cell304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608" style:family="paragraph" style:parent-style-name="Table_20_Paragraph">
      <style:paragraph-properties fo:margin-top="0.058cm" fo:margin-left="0.189cm"/>
    </style:style>
    <style:style style:name="T608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05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609" style:family="paragraph" style:parent-style-name="Table_20_Paragraph">
      <style:paragraph-properties fo:text-align="center" fo:margin-left="0.026cm"/>
    </style:style>
    <style:style style:name="T609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06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610" style:family="paragraph" style:parent-style-name="Table_20_Paragraph">
      <style:paragraph-properties fo:text-align="center" fo:margin-left="0.021cm"/>
    </style:style>
    <style:style style:name="T610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07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611" style:family="paragraph" style:parent-style-name="Table_20_Paragraph">
      <style:paragraph-properties fo:text-align="center" fo:margin-top="0.058cm" fo:margin-left="0.019cm"/>
    </style:style>
    <style:style style:name="T611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08" style:family="table-cell">
      <style:table-cell-properties fo:background-color="#d9d9d9" style:vertical-align="top" fo:border-bottom="#000000 0.035cm solid" fo:border-left="#000000 0.035cm solid" fo:border-right="#000000 0.035cm solid" fo:wrap-option="wrap"/>
    </style:style>
    <style:style style:name="P612" style:family="paragraph" style:parent-style-name="Table_20_Paragraph">
      <style:paragraph-properties fo:text-align="center" fo:margin-top="0.058cm" fo:margin-left="0.115cm"/>
    </style:style>
    <style:style style:name="T612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71" style:family="table-row">
      <style:table-row-properties style:min-row-height="0.527cm" style:use-optimal-row-height="false"/>
    </style:style>
    <style:style style:name="Cell309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13" style:family="paragraph" style:parent-style-name="Table_20_Paragraph">
      <style:paragraph-properties fo:margin-top="0.062cm" fo:margin-left="0.189cm"/>
    </style:style>
    <style:style style:name="T613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13_2" style:family="text">
      <style:text-properties fo:letter-spacing="-0.023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13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13_4" style:family="text">
      <style:text-properties fo:letter-spacing="-0.02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13_5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10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14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11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15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12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16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13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17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72" style:family="table-row">
      <style:table-row-properties style:min-row-height="1.217cm" style:use-optimal-row-height="false"/>
    </style:style>
    <style:style style:name="Cell31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18" style:family="paragraph" style:parent-style-name="Table_20_Paragraph">
      <style:paragraph-properties fo:text-align="justify" fo:line-height="0.406cm" fo:margin-left="0.189cm" fo:margin-right="0.157cm"/>
    </style:style>
    <style:style style:name="T61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1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19" style:family="paragraph" style:parent-style-name="Table_20_Paragraph">
      <style:paragraph-properties fo:text-align="center" fo:margin-top="0.404cm" fo:margin-left="0.025cm"/>
    </style:style>
    <style:style style:name="T61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1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0" style:family="paragraph" style:parent-style-name="Table_20_Paragraph">
      <style:paragraph-properties fo:text-align="center" fo:margin-top="0.404cm" fo:margin-left="0.019cm"/>
    </style:style>
    <style:style style:name="T62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1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1" style:family="paragraph" style:parent-style-name="Table_20_Paragraph">
      <style:paragraph-properties fo:text-align="center" fo:margin-top="0.404cm" fo:margin-left="0.019cm"/>
    </style:style>
    <style:style style:name="T62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1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2" style:family="paragraph" style:parent-style-name="Table_20_Paragraph">
      <style:paragraph-properties fo:text-align="center" fo:margin-top="0.404cm" fo:margin-left="0.115cm" fo:margin-right="0.095cm"/>
    </style:style>
    <style:style style:name="T62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73" style:family="table-row">
      <style:table-row-properties style:min-row-height="1.623cm" style:use-optimal-row-height="false"/>
    </style:style>
    <style:style style:name="Cell31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3" style:family="paragraph" style:parent-style-name="Table_20_Paragraph">
      <style:paragraph-properties fo:text-align="justify" fo:line-height="0.406cm" fo:margin-left="0.189cm" fo:margin-right="0.157cm"/>
    </style:style>
    <style:style style:name="T62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2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2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23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23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4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25" style:family="paragraph" style:parent-style-name="Table_20_Paragraph">
      <style:paragraph-properties fo:text-align="center" fo:margin-top="0.002cm" fo:margin-left="0.026cm"/>
    </style:style>
    <style:style style:name="T62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6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27" style:family="paragraph" style:parent-style-name="Table_20_Paragraph">
      <style:paragraph-properties fo:text-align="center" fo:margin-top="0.002cm" fo:margin-left="0.021cm"/>
    </style:style>
    <style:style style:name="T62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28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29" style:family="paragraph" style:parent-style-name="Table_20_Paragraph">
      <style:paragraph-properties fo:text-align="center" fo:margin-top="0.002cm" fo:margin-left="0.021cm"/>
    </style:style>
    <style:style style:name="T62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30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31" style:family="paragraph" style:parent-style-name="Table_20_Paragraph">
      <style:paragraph-properties fo:text-align="center" fo:margin-top="0.002cm" fo:margin-left="0.115cm" fo:margin-right="0.095cm"/>
    </style:style>
    <style:style style:name="T63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74" style:family="table-row">
      <style:table-row-properties style:min-row-height="1.619cm" style:use-optimal-row-height="false"/>
    </style:style>
    <style:style style:name="Cell32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32" style:family="paragraph" style:parent-style-name="Table_20_Paragraph">
      <style:paragraph-properties fo:margin-left="0.189cm"/>
    </style:style>
    <style:style style:name="T63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2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4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6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8" style:family="text">
      <style:text-properties fo:letter-spacing="0.05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0" style:family="text">
      <style:text-properties fo:letter-spacing="0.05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2" style:family="text">
      <style:text-properties fo:letter-spacing="0.05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4" style:family="text">
      <style:text-properties fo:letter-spacing="0.05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6" style:family="text">
      <style:text-properties fo:letter-spacing="0.05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8" style:family="text">
      <style:text-properties fo:letter-spacing="0.05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2_19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33" style:family="paragraph" style:parent-style-name="Table_20_Paragraph">
      <style:paragraph-properties fo:line-height="0.402cm" fo:margin-left="0.189cm"/>
    </style:style>
    <style:style style:name="T63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33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34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35" style:family="paragraph" style:parent-style-name="Table_20_Paragraph">
      <style:paragraph-properties fo:text-align="center" fo:margin-top="0.002cm" fo:margin-left="0.026cm"/>
    </style:style>
    <style:style style:name="T63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36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37" style:family="paragraph" style:parent-style-name="Table_20_Paragraph">
      <style:paragraph-properties fo:text-align="center" fo:margin-top="0.002cm" fo:margin-left="0.021cm"/>
    </style:style>
    <style:style style:name="T63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38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39" style:family="paragraph" style:parent-style-name="Table_20_Paragraph">
      <style:paragraph-properties fo:text-align="center" fo:margin-top="0.002cm" fo:margin-left="0.026cm"/>
    </style:style>
    <style:style style:name="T63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2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40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41" style:family="paragraph" style:parent-style-name="Table_20_Paragraph">
      <style:paragraph-properties fo:text-align="center" fo:margin-top="0.002cm" fo:margin-left="0.115cm" fo:margin-right="0.095cm"/>
    </style:style>
    <style:style style:name="T64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75" style:family="table-row">
      <style:table-row-properties style:min-row-height="0.531cm" style:use-optimal-row-height="false"/>
    </style:style>
    <style:style style:name="Cell329" style:family="table-cell">
      <style:table-cell-properties fo:background-color="#d5e2bb" style:vertical-align="top" fo:border-top="#000000 0.035cm solid" fo:border-bottom="#000000 0.035cm solid" fo:border-left="#000000 0.035cm solid" fo:border-right="#000000 0.035cm solid" fo:wrap-option="wrap"/>
    </style:style>
    <style:style style:name="P642" style:family="paragraph" style:parent-style-name="Table_20_Paragraph">
      <style:paragraph-properties fo:margin-top="0.002cm" fo:margin-left="0.189cm"/>
    </style:style>
    <style:style style:name="T642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30" style:family="table-cell">
      <style:table-cell-properties fo:background-color="#d5e2bb" style:vertical-align="top" fo:border-top="#000000 0.035cm solid" fo:border-bottom="#000000 0.035cm solid" fo:border-left="#000000 0.035cm solid" fo:border-right="#000000 0.035cm solid" fo:wrap-option="wrap"/>
    </style:style>
    <style:style style:name="P643" style:family="paragraph" style:parent-style-name="Table_20_Paragraph">
      <style:paragraph-properties fo:text-align="center" fo:margin-top="0.002cm" fo:margin-left="0.026cm"/>
    </style:style>
    <style:style style:name="T643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31" style:family="table-cell">
      <style:table-cell-properties fo:background-color="#d5e2bb" style:vertical-align="top" fo:border-top="#000000 0.035cm solid" fo:border-bottom="#000000 0.035cm solid" fo:border-left="#000000 0.035cm solid" fo:border-right="#000000 0.035cm solid" fo:wrap-option="wrap"/>
    </style:style>
    <style:style style:name="P644" style:family="paragraph" style:parent-style-name="Table_20_Paragraph">
      <style:paragraph-properties fo:text-align="center" fo:margin-top="0.002cm" fo:margin-left="0.021cm"/>
    </style:style>
    <style:style style:name="T644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32" style:family="table-cell">
      <style:table-cell-properties fo:background-color="#d5e2bb" style:vertical-align="top" fo:border-top="#000000 0.035cm solid" fo:border-bottom="#000000 0.035cm solid" fo:border-left="#000000 0.035cm solid" fo:border-right="#000000 0.035cm solid" fo:wrap-option="wrap"/>
    </style:style>
    <style:style style:name="P645" style:family="paragraph" style:parent-style-name="Table_20_Paragraph">
      <style:paragraph-properties fo:text-align="center" fo:margin-top="0.002cm" fo:margin-left="0.019cm"/>
    </style:style>
    <style:style style:name="T645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33" style:family="table-cell">
      <style:table-cell-properties fo:background-color="#d5e2bb" style:vertical-align="top" fo:border-top="#000000 0.035cm solid" fo:border-bottom="#000000 0.035cm solid" fo:border-left="#000000 0.035cm solid" fo:border-right="#000000 0.035cm solid" fo:wrap-option="wrap"/>
    </style:style>
    <style:style style:name="P646" style:family="paragraph" style:parent-style-name="Table_20_Paragraph">
      <style:paragraph-properties fo:text-align="center" fo:margin-top="0.002cm" fo:margin-left="0.115cm" fo:margin-right="0.095cm"/>
    </style:style>
    <style:style style:name="T646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76" style:family="table-row">
      <style:table-row-properties style:min-row-height="0.811cm" style:use-optimal-row-height="false"/>
    </style:style>
    <style:style style:name="Cell334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47" style:family="paragraph" style:parent-style-name="Table_20_Paragraph">
      <style:paragraph-properties fo:line-height="0.406cm" fo:margin-left="0.189cm" fo:margin-right="0.162cm">
        <style:tab-stops>
          <style:tab-stop style:type="left" style:leader-style="none" style:position="2.406cm"/>
          <style:tab-stop style:type="left" style:leader-style="none" style:position="3.773cm"/>
          <style:tab-stop style:type="left" style:leader-style="none" style:position="4.868cm"/>
        </style:tab-stops>
      </style:paragraph-properties>
    </style:style>
    <style:style style:name="T647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2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4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5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6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7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47_8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35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48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36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49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37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50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38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51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77" style:family="table-row">
      <style:table-row-properties style:min-row-height="1.619cm" style:use-optimal-row-height="false"/>
    </style:style>
    <style:style style:name="Cell33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52" style:family="paragraph" style:parent-style-name="Table_20_Paragraph">
      <style:paragraph-properties fo:margin-left="0.189cm" fo:margin-right="0.161cm">
        <style:tab-stops>
          <style:tab-stop style:type="left" style:leader-style="none" style:position="1.739cm"/>
          <style:tab-stop style:type="left" style:leader-style="none" style:position="2.619cm"/>
          <style:tab-stop style:type="left" style:leader-style="none" style:position="4.734cm"/>
        </style:tab-stops>
      </style:paragraph-properties>
    </style:style>
    <style:style style:name="T65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8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0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4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2_1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53" style:family="paragraph" style:parent-style-name="Table_20_Paragraph">
      <style:paragraph-properties fo:line-height="0.402cm" fo:margin-left="0.189cm" fo:margin-right="0.166cm">
        <style:tab-stops>
          <style:tab-stop style:type="left" style:leader-style="none" style:position="2.103cm"/>
          <style:tab-stop style:type="left" style:leader-style="none" style:position="3.371cm"/>
          <style:tab-stop style:type="left" style:leader-style="none" style:position="5.597cm"/>
        </style:tab-stops>
      </style:paragraph-properties>
    </style:style>
    <style:style style:name="T65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7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53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4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54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55" style:family="paragraph" style:parent-style-name="Table_20_Paragraph">
      <style:paragraph-properties fo:text-align="center" fo:margin-top="0.002cm" fo:margin-left="0.025cm"/>
    </style:style>
    <style:style style:name="T655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4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56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57" style:family="paragraph" style:parent-style-name="Table_20_Paragraph">
      <style:paragraph-properties fo:text-align="center" fo:margin-top="0.002cm" fo:margin-left="0.019cm"/>
    </style:style>
    <style:style style:name="T65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4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58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59" style:family="paragraph" style:parent-style-name="Table_20_Paragraph">
      <style:paragraph-properties fo:text-align="center" fo:margin-top="0.002cm" fo:margin-left="0.019cm"/>
    </style:style>
    <style:style style:name="T65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4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60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61" style:family="paragraph" style:parent-style-name="Table_20_Paragraph">
      <style:paragraph-properties fo:text-align="center" fo:margin-top="0.002cm" fo:margin-left="0.115cm" fo:margin-right="0.095cm"/>
    </style:style>
    <style:style style:name="T66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78" style:family="table-row">
      <style:table-row-properties style:min-row-height="1.623cm" style:use-optimal-row-height="false"/>
    </style:style>
    <style:style style:name="Cell34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62" style:family="paragraph" style:parent-style-name="Table_20_Paragraph">
      <style:paragraph-properties fo:text-align="justify" fo:margin-top="0.002cm" fo:margin-left="0.189cm" fo:margin-right="0.161cm"/>
    </style:style>
    <style:style style:name="T66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2" style:family="text">
      <style:text-properties fo:letter-spacing="0.12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4" style:family="text">
      <style:text-properties fo:letter-spacing="0.1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6" style:family="text">
      <style:text-properties fo:letter-spacing="0.12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8" style:family="text">
      <style:text-properties fo:letter-spacing="0.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62_9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63" style:family="paragraph" style:parent-style-name="Table_20_Paragraph">
      <style:paragraph-properties fo:line-height="0.369cm" fo:margin-left="0.189cm"/>
    </style:style>
    <style:style style:name="T66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4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64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65" style:family="paragraph" style:parent-style-name="Table_20_Paragraph">
      <style:paragraph-properties fo:text-align="center" fo:margin-top="0.002cm" fo:margin-left="0.025cm"/>
    </style:style>
    <style:style style:name="T665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4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66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67" style:family="paragraph" style:parent-style-name="Table_20_Paragraph">
      <style:paragraph-properties fo:text-align="center" fo:margin-top="0.002cm" fo:margin-left="0.019cm"/>
    </style:style>
    <style:style style:name="T66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4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68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69" style:family="paragraph" style:parent-style-name="Table_20_Paragraph">
      <style:paragraph-properties fo:text-align="center" fo:margin-top="0.002cm" fo:margin-left="0.019cm"/>
    </style:style>
    <style:style style:name="T66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4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70" style:family="paragraph" style:parent-style-name="Table_20_Paragraph">
      <style:paragraph-properties fo:margin-top="0.201cm"/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671" style:family="paragraph" style:parent-style-name="Table_20_Paragraph">
      <style:paragraph-properties fo:text-align="center" fo:margin-top="0.002cm" fo:margin-left="0.115cm" fo:margin-right="0.095cm"/>
    </style:style>
    <style:style style:name="T67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79" style:family="table-row">
      <style:table-row-properties style:min-row-height="0.527cm" style:use-optimal-row-height="false"/>
    </style:style>
    <style:style style:name="Cell34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72" style:family="paragraph" style:parent-style-name="Table_20_Paragraph">
      <style:paragraph-properties fo:margin-top="0.062cm" fo:margin-left="0.189cm"/>
    </style:style>
    <style:style style:name="T67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72_2" style:family="text">
      <style:text-properties fo:letter-spacing="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72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72_4" style:family="text">
      <style:text-properties fo:letter-spacing="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72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5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73" style:family="paragraph" style:parent-style-name="Table_20_Paragraph">
      <style:paragraph-properties fo:text-align="center" fo:margin-top="0.062cm" fo:margin-left="0.025cm"/>
    </style:style>
    <style:style style:name="T673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5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74" style:family="paragraph" style:parent-style-name="Table_20_Paragraph">
      <style:paragraph-properties fo:text-align="center" fo:margin-top="0.062cm" fo:margin-left="0.019cm"/>
    </style:style>
    <style:style style:name="T67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5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75" style:family="paragraph" style:parent-style-name="Table_20_Paragraph">
      <style:paragraph-properties fo:text-align="center" fo:margin-top="0.062cm" fo:margin-left="0.021cm"/>
    </style:style>
    <style:style style:name="T67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5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676" style:family="paragraph" style:parent-style-name="Table_20_Paragraph">
      <style:paragraph-properties fo:text-align="center" fo:margin-top="0.062cm" fo:margin-left="0.115cm" fo:margin-right="0.093cm"/>
    </style:style>
    <style:style style:name="T67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80" style:family="table-row">
      <style:table-row-properties style:min-row-height="0.531cm" style:use-optimal-row-height="false"/>
    </style:style>
    <style:style style:name="Cell354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77" style:family="paragraph" style:parent-style-name="Table_20_Paragraph">
      <style:paragraph-properties fo:margin-top="0.062cm" fo:margin-left="0.189cm"/>
    </style:style>
    <style:style style:name="T677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77_2" style:family="text">
      <style:text-properties fo:letter-spacing="-0.01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77_3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55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78" style:family="paragraph" style:parent-style-name="Table_20_Paragraph">
      <style:paragraph-properties fo:text-align="center" fo:line-height="0.404cm" fo:margin-left="0.025cm"/>
    </style:style>
    <style:style style:name="T678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56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79" style:family="paragraph" style:parent-style-name="Table_20_Paragraph">
      <style:paragraph-properties fo:text-align="center" fo:line-height="0.404cm" fo:margin-left="0.019cm"/>
    </style:style>
    <style:style style:name="T67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57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80" style:family="paragraph" style:parent-style-name="Table_20_Paragraph">
      <style:paragraph-properties fo:text-align="center" fo:line-height="0.404cm" fo:margin-left="0.019cm"/>
    </style:style>
    <style:style style:name="T680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58" style:family="table-cell">
      <style:table-cell-properties fo:background-color="#c4bb95" style:vertical-align="top" fo:border-top="#000000 0.035cm solid" fo:border-bottom="#000000 0.035cm solid" fo:border-left="#000000 0.035cm solid" fo:border-right="#000000 0.035cm solid" fo:wrap-option="wrap"/>
    </style:style>
    <style:style style:name="P681" style:family="paragraph" style:parent-style-name="Table_20_Paragraph">
      <style:paragraph-properties fo:text-align="center" fo:line-height="0.404cm" fo:margin-left="0.115cm" fo:margin-right="0.095cm"/>
    </style:style>
    <style:style style:name="T681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81" style:family="table-row">
      <style:table-row-properties style:min-row-height="0.527cm" style:use-optimal-row-height="false"/>
    </style:style>
    <style:style style:name="Cell359" style:family="table-cell">
      <style:table-cell-properties fo:background-color="#d5dce3" style:vertical-align="top" fo:border-top="#000000 0.035cm solid" fo:border-bottom="#000000 0.035cm solid" fo:border-left="#000000 0.035cm solid" fo:border-right="#000000 0.035cm solid" fo:wrap-option="wrap"/>
    </style:style>
    <style:style style:name="P682" style:family="paragraph" style:parent-style-name="Table_20_Paragraph">
      <style:paragraph-properties fo:margin-top="0.058cm" fo:margin-left="0.189cm"/>
    </style:style>
    <style:style style:name="T68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82_2" style:family="text">
      <style:text-properties fo:letter-spacing="-0.01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82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82_4" style:family="text">
      <style:text-properties fo:letter-spacing="-0.01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682_5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60" style:family="table-cell">
      <style:table-cell-properties fo:background-color="#d5dce3" style:vertical-align="top" fo:border-top="#000000 0.035cm solid" fo:border-bottom="#000000 0.035cm solid" fo:border-left="#000000 0.035cm solid" fo:border-right="#000000 0.035cm solid" fo:wrap-option="wrap"/>
    </style:style>
    <style:style style:name="P683" style:family="paragraph" style:parent-style-name="Table_20_Paragraph">
      <style:paragraph-properties fo:text-align="center" fo:line-height="0.404cm" fo:margin-left="0.026cm"/>
    </style:style>
    <style:style style:name="T683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61" style:family="table-cell">
      <style:table-cell-properties fo:background-color="#d5dce3" style:vertical-align="top" fo:border-top="#000000 0.035cm solid" fo:border-bottom="#000000 0.035cm solid" fo:border-left="#000000 0.035cm solid" fo:border-right="#000000 0.035cm solid" fo:wrap-option="wrap"/>
    </style:style>
    <style:style style:name="P684" style:family="paragraph" style:parent-style-name="Table_20_Paragraph">
      <style:paragraph-properties fo:text-align="center" fo:line-height="0.404cm" fo:margin-left="0.021cm"/>
    </style:style>
    <style:style style:name="T684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62" style:family="table-cell">
      <style:table-cell-properties fo:background-color="#d5dce3" style:vertical-align="top" fo:border-top="#000000 0.035cm solid" fo:border-bottom="#000000 0.035cm solid" fo:border-left="#000000 0.035cm solid" fo:border-right="#000000 0.035cm solid" fo:wrap-option="wrap"/>
    </style:style>
    <style:style style:name="P685" style:family="paragraph" style:parent-style-name="Table_20_Paragraph">
      <style:paragraph-properties fo:text-align="center" fo:line-height="0.404cm" fo:margin-left="0.122cm"/>
    </style:style>
    <style:style style:name="T685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63" style:family="table-cell">
      <style:table-cell-properties fo:background-color="#d5dce3" style:vertical-align="top" fo:border-top="#000000 0.035cm solid" fo:border-bottom="#000000 0.035cm solid" fo:border-left="#000000 0.035cm solid" fo:border-right="#000000 0.035cm solid" fo:wrap-option="wrap"/>
    </style:style>
    <style:style style:name="P686" style:family="paragraph" style:parent-style-name="Table_20_Paragraph">
      <style:paragraph-properties fo:text-align="center" fo:line-height="0.404cm" fo:margin-left="0.115cm" fo:margin-right="0.093cm"/>
    </style:style>
    <style:style style:name="T686_1" style:family="text">
      <style:text-properties fo:letter-spacing="-0.004cm" fo:font-style="italic" style:font-style-asian="italic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82" style:family="table-row">
      <style:table-row-properties style:min-row-height="0.811cm" style:use-optimal-row-height="false"/>
    </style:style>
    <style:style style:name="Cell364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87" style:family="paragraph" style:parent-style-name="Table_20_Paragraph">
      <style:paragraph-properties fo:line-height="0.406cm" fo:margin-left="0.189cm" fo:margin-right="1.027cm"/>
    </style:style>
    <style:style style:name="T68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87_2" style:family="text">
      <style:text-properties fo:letter-spacing="-0.02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8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87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8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87_6" style:family="text">
      <style:text-properties fo:letter-spacing="-0.023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8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65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88" style:family="paragraph" style:parent-style-name="Table_20_Paragraph">
      <style:paragraph-properties fo:text-align="center" fo:line-height="0.404cm" fo:margin-left="0.026cm"/>
    </style:style>
    <style:style style:name="T68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66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89" style:family="paragraph" style:parent-style-name="Table_20_Paragraph">
      <style:paragraph-properties fo:text-align="center" fo:line-height="0.404cm" fo:margin-left="0.021cm"/>
    </style:style>
    <style:style style:name="T68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67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0" style:family="paragraph" style:parent-style-name="Table_20_Paragraph">
      <style:paragraph-properties fo:text-align="center" fo:line-height="0.404cm" fo:margin-left="0.019cm"/>
    </style:style>
    <style:style style:name="T69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68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1" style:family="paragraph" style:parent-style-name="Table_20_Paragraph">
      <style:paragraph-properties fo:text-align="center" fo:line-height="0.404cm" fo:margin-left="0.115cm" fo:margin-right="0.095cm"/>
    </style:style>
    <style:style style:name="T69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83" style:family="table-row">
      <style:table-row-properties style:min-row-height="0.811cm" style:use-optimal-row-height="false"/>
    </style:style>
    <style:style style:name="Cell369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2" style:family="paragraph" style:parent-style-name="Table_20_Paragraph">
      <style:paragraph-properties fo:line-height="0.406cm" fo:margin-left="0.189cm"/>
    </style:style>
    <style:style style:name="T69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2_2" style:family="text">
      <style:text-properties fo:letter-spacing="-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2_4" style:family="text">
      <style:text-properties fo:letter-spacing="-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2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2_6" style:family="text">
      <style:text-properties fo:letter-spacing="-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2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70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3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71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4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72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5" style:family="paragraph" style:parent-style-name="Table_20_Paragraph">
      <style:paragraph-properties fo:text-align="center" fo:margin-top="0.201cm" fo:margin-left="0.019cm"/>
    </style:style>
    <style:style style:name="T69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73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6" style:family="paragraph" style:parent-style-name="Table_20_Paragraph">
      <style:paragraph-properties fo:text-align="center" fo:margin-top="0.201cm" fo:margin-left="0.115cm" fo:margin-right="0.095cm"/>
    </style:style>
    <style:style style:name="T69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84" style:family="table-row">
      <style:table-row-properties style:min-row-height="0.811cm" style:use-optimal-row-height="false"/>
    </style:style>
    <style:style style:name="Cell374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7" style:family="paragraph" style:parent-style-name="Table_20_Paragraph">
      <style:paragraph-properties fo:line-height="0.406cm" fo:margin-left="0.189cm"/>
    </style:style>
    <style:style style:name="T69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2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4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6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8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10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697_1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75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8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76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699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377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700" style:family="paragraph" style:parent-style-name="Table_20_Paragraph">
      <style:paragraph-properties fo:text-align="center" fo:margin-top="0.201cm" fo:margin-left="0.019cm"/>
    </style:style>
    <style:style style:name="T70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78" style:family="table-cell">
      <style:table-cell-properties fo:background-color="#edebe0" style:vertical-align="top" fo:border-top="#000000 0.035cm solid" fo:border-bottom="#000000 0.035cm solid" fo:border-left="#000000 0.035cm solid" fo:border-right="#000000 0.035cm solid" fo:wrap-option="wrap"/>
    </style:style>
    <style:style style:name="P701" style:family="paragraph" style:parent-style-name="Table_20_Paragraph">
      <style:paragraph-properties fo:text-align="center" fo:margin-top="0.201cm" fo:margin-left="0.115cm" fo:margin-right="0.095cm"/>
    </style:style>
    <style:style style:name="T70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85" style:family="table-row">
      <style:table-row-properties style:min-row-height="0.531cm" style:use-optimal-row-height="false"/>
    </style:style>
    <style:style style:name="Cell379" style:family="table-cell">
      <style:table-cell-properties fo:background-color="#8db3e1" style:vertical-align="top" fo:border-top="#000000 0.035cm solid" fo:border-bottom="#000000 0.035cm solid" fo:border-left="#000000 0.035cm solid" fo:border-right="#000000 0.035cm solid" fo:wrap-option="wrap"/>
    </style:style>
    <style:style style:name="P702" style:family="paragraph" style:parent-style-name="Table_20_Paragraph">
      <style:paragraph-properties fo:margin-top="0.062cm" fo:margin-left="0.189cm"/>
    </style:style>
    <style:style style:name="T70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2" style:family="text">
      <style:text-properties fo:letter-spacing="-0.01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4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5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6" style:family="text">
      <style:text-properties fo:letter-spacing="-0.009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7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8" style:family="text">
      <style:text-properties fo:letter-spacing="-0.00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9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10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02_1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0" style:family="table-cell">
      <style:table-cell-properties fo:background-color="#8db3e1" style:vertical-align="top" fo:border-top="#000000 0.035cm solid" fo:border-bottom="#000000 0.035cm solid" fo:border-left="#000000 0.035cm solid" fo:border-right="#000000 0.035cm solid" fo:wrap-option="wrap"/>
    </style:style>
    <style:style style:name="P703" style:family="paragraph" style:parent-style-name="Table_20_Paragraph">
      <style:paragraph-properties fo:text-align="center" fo:margin-top="0.062cm" fo:margin-left="0.026cm"/>
    </style:style>
    <style:style style:name="T703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1" style:family="table-cell">
      <style:table-cell-properties fo:background-color="#8db3e1" style:vertical-align="top" fo:border-top="#000000 0.035cm solid" fo:border-bottom="#000000 0.035cm solid" fo:border-left="#000000 0.035cm solid" fo:border-right="#000000 0.035cm solid" fo:wrap-option="wrap"/>
    </style:style>
    <style:style style:name="P704" style:family="paragraph" style:parent-style-name="Table_20_Paragraph">
      <style:paragraph-properties fo:text-align="center" fo:margin-top="0.062cm" fo:margin-left="0.021cm"/>
    </style:style>
    <style:style style:name="T704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2" style:family="table-cell">
      <style:table-cell-properties fo:background-color="#8db3e1" style:vertical-align="top" fo:border-top="#000000 0.035cm solid" fo:border-bottom="#000000 0.035cm solid" fo:border-left="#000000 0.035cm solid" fo:border-right="#000000 0.035cm solid" fo:wrap-option="wrap"/>
    </style:style>
    <style:style style:name="P705" style:family="paragraph" style:parent-style-name="Table_20_Paragraph">
      <style:paragraph-properties fo:text-align="center" fo:margin-top="0.062cm" fo:margin-left="0.021cm"/>
    </style:style>
    <style:style style:name="T705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3" style:family="table-cell">
      <style:table-cell-properties fo:background-color="#8db3e1" style:vertical-align="top" fo:border-top="#000000 0.035cm solid" fo:border-bottom="#000000 0.035cm solid" fo:border-left="#000000 0.035cm solid" fo:border-right="#000000 0.035cm solid" fo:wrap-option="wrap"/>
    </style:style>
    <style:style style:name="P706" style:family="paragraph" style:parent-style-name="Table_20_Paragraph">
      <style:paragraph-properties fo:text-align="center" fo:margin-top="0.062cm" fo:margin-left="0.115cm" fo:margin-right="0.095cm"/>
    </style:style>
    <style:style style:name="T706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707" style:family="paragraph" style:parent-style-name="Body_20_Text">
      <style:paragraph-properties fo:margin-top="0.023cm"/>
    </style:style>
    <style:style style:name="P708" style:family="paragraph" style:parent-style-name="Heading_20_2">
      <style:paragraph-properties fo:text-align="left" fo:margin-top="0.002cm">
        <style:tab-stops>
          <style:tab-stop style:type="left" style:leader-style="none" style:position="0cm"/>
        </style:tab-stops>
      </style:paragraph-properties>
      <style:text-properties style:font-name="Times New Roman"/>
    </style:style>
    <style:style style:name="T708_1" style:family="text">
      <style:text-properties fo:letter-spacing="-0.004cm" fo:color="#006fc0" style:font-name="Times New Roman"/>
    </style:style>
    <style:style style:name="P709" style:family="paragraph" style:parent-style-name="Body_20_Text">
      <style:paragraph-properties fo:margin-top="0.076cm"/>
      <style:text-properties style:font-name="Times New Roman" fo:font-weight="bold" style:font-weight-asian="bold"/>
    </style:style>
    <style:style style:name="P710" style:family="paragraph" style:parent-style-name="Body_20_Text">
      <style:paragraph-properties fo:text-align="justify" fo:margin-left="0.635cm" fo:margin-right="1.263cm"/>
    </style:style>
    <style:style style:name="T710_1" style:family="text"/>
    <style:style style:name="T710_2" style:family="text">
      <style:text-properties fo:letter-spacing="-0.014cm"/>
    </style:style>
    <style:style style:name="T710_3" style:family="text"/>
    <style:style style:name="T710_4" style:family="text">
      <style:text-properties fo:letter-spacing="-0.016cm"/>
    </style:style>
    <style:style style:name="T710_5" style:family="text"/>
    <style:style style:name="T710_6" style:family="text">
      <style:text-properties fo:letter-spacing="-0.018cm"/>
    </style:style>
    <style:style style:name="T710_7" style:family="text"/>
    <style:style style:name="T710_8" style:family="text">
      <style:text-properties fo:letter-spacing="-0.014cm"/>
    </style:style>
    <style:style style:name="T710_9" style:family="text"/>
    <style:style style:name="T710_10" style:family="text">
      <style:text-properties fo:letter-spacing="-0.016cm"/>
    </style:style>
    <style:style style:name="T710_11" style:family="text"/>
    <style:style style:name="T710_12" style:family="text">
      <style:text-properties fo:letter-spacing="-0.016cm"/>
    </style:style>
    <style:style style:name="T710_13" style:family="text"/>
    <style:style style:name="T710_14" style:family="text">
      <style:text-properties fo:letter-spacing="-0.016cm"/>
    </style:style>
    <style:style style:name="T710_15" style:family="text"/>
    <style:style style:name="T710_16" style:family="text">
      <style:text-properties fo:letter-spacing="-0.009cm"/>
    </style:style>
    <style:style style:name="T710_17" style:family="text"/>
    <style:style style:name="T710_18" style:family="text">
      <style:text-properties fo:letter-spacing="-0.014cm"/>
    </style:style>
    <style:style style:name="T710_19" style:family="text"/>
    <style:style style:name="T710_20" style:family="text">
      <style:text-properties fo:letter-spacing="-0.016cm"/>
    </style:style>
    <style:style style:name="T710_21" style:family="text"/>
    <style:style style:name="T710_22" style:family="text">
      <style:text-properties fo:letter-spacing="-0.014cm"/>
    </style:style>
    <style:style style:name="T710_23" style:family="text"/>
    <style:style style:name="T710_24" style:family="text">
      <style:text-properties fo:letter-spacing="-0.016cm"/>
    </style:style>
    <style:style style:name="T710_25" style:family="text"/>
    <style:style style:name="T710_26" style:family="text">
      <style:text-properties fo:letter-spacing="-0.016cm"/>
    </style:style>
    <style:style style:name="T710_27" style:family="text"/>
    <style:style style:name="T710_28" style:family="text">
      <style:text-properties fo:letter-spacing="-0.011cm"/>
    </style:style>
    <style:style style:name="T710_29" style:family="text"/>
    <style:style style:name="T710_30" style:family="text">
      <style:text-properties fo:letter-spacing="-0.014cm"/>
    </style:style>
    <style:style style:name="T710_31" style:family="text"/>
    <style:style style:name="T710_32" style:family="text">
      <style:text-properties fo:letter-spacing="-0.016cm"/>
    </style:style>
    <style:style style:name="T710_33" style:family="text"/>
    <style:style style:name="T710_34" style:family="text">
      <style:text-properties fo:letter-spacing="-0.014cm"/>
    </style:style>
    <style:style style:name="T710_35" style:family="text"/>
    <style:style style:name="T710_36" style:family="text">
      <style:text-properties fo:letter-spacing="-0.004cm"/>
    </style:style>
    <style:style style:name="P711" style:family="paragraph" style:parent-style-name="Body_20_Text">
      <style:paragraph-properties fo:margin-top="0.005cm"/>
    </style:style>
    <style:style style:name="P712" style:family="paragraph" style:parent-style-name="Heading_20_2">
      <style:paragraph-properties fo:text-align="left">
        <style:tab-stops>
          <style:tab-stop style:type="left" style:leader-style="none" style:position="0cm"/>
        </style:tab-stops>
      </style:paragraph-properties>
      <style:text-properties style:font-name="Times New Roman"/>
    </style:style>
    <style:style style:name="T712_1" style:family="text">
      <style:text-properties fo:letter-spacing="-0.004cm" fo:color="#006fc0" style:font-name="Times New Roman"/>
    </style:style>
    <style:style style:name="P713" style:family="paragraph" style:parent-style-name="Body_20_Text">
      <style:paragraph-properties fo:margin-top="0.076cm"/>
      <style:text-properties style:font-name="Times New Roman" fo:font-weight="bold" style:font-weight-asian="bold"/>
    </style:style>
    <style:style style:name="P714" style:family="paragraph" style:parent-style-name="Body_20_Text">
      <style:paragraph-properties fo:text-align="justify" fo:margin-left="0.635cm" fo:margin-right="1.275cm"/>
    </style:style>
    <style:style style:name="T714_1" style:family="text"/>
    <style:style style:name="T714_2" style:family="text">
      <style:text-properties fo:letter-spacing="-0.009cm"/>
    </style:style>
    <style:style style:name="T714_3" style:family="text"/>
    <style:style style:name="T714_4" style:family="text">
      <style:text-properties fo:letter-spacing="-0.009cm"/>
    </style:style>
    <style:style style:name="T714_5" style:family="text"/>
    <style:style style:name="T714_6" style:family="text">
      <style:text-properties fo:letter-spacing="-0.007cm"/>
    </style:style>
    <style:style style:name="T714_7" style:family="text"/>
    <style:style style:name="T714_8" style:family="text">
      <style:text-properties fo:letter-spacing="-0.011cm"/>
    </style:style>
    <style:style style:name="T714_9" style:family="text"/>
    <style:style style:name="T714_10" style:family="text">
      <style:text-properties fo:letter-spacing="-0.005cm"/>
    </style:style>
    <style:style style:name="T714_11" style:family="text"/>
    <style:style style:name="T714_12" style:family="text">
      <style:text-properties fo:letter-spacing="-0.009cm"/>
    </style:style>
    <style:style style:name="T714_13" style:family="text"/>
    <style:style style:name="T714_14" style:family="text">
      <style:text-properties fo:letter-spacing="-0.011cm"/>
    </style:style>
    <style:style style:name="T714_15" style:family="text"/>
    <style:style style:name="T714_16" style:family="text">
      <style:text-properties fo:letter-spacing="-0.009cm"/>
    </style:style>
    <style:style style:name="T714_17" style:family="text"/>
    <style:style style:name="T714_18" style:family="text">
      <style:text-properties fo:letter-spacing="-0.011cm"/>
    </style:style>
    <style:style style:name="T714_19" style:family="text"/>
    <style:style style:name="T714_20" style:family="text">
      <style:text-properties fo:letter-spacing="-0.011cm"/>
    </style:style>
    <style:style style:name="T714_21" style:family="text"/>
    <style:style style:name="T714_22" style:family="text">
      <style:text-properties fo:letter-spacing="-0.009cm"/>
    </style:style>
    <style:style style:name="T714_23" style:family="text"/>
    <style:style style:name="T714_24" style:family="text">
      <style:text-properties fo:letter-spacing="-0.004cm"/>
    </style:style>
    <style:style style:name="T714_25" style:family="text"/>
    <style:style style:name="T714_26" style:family="text">
      <style:text-properties fo:letter-spacing="-0.007cm"/>
    </style:style>
    <style:style style:name="T714_27" style:family="text"/>
    <style:style style:name="T714_28" style:family="text">
      <style:text-properties fo:letter-spacing="-0.011cm"/>
    </style:style>
    <style:style style:name="T714_29" style:family="text"/>
    <style:style style:name="T714_30" style:family="text">
      <style:text-properties fo:letter-spacing="-0.009cm"/>
    </style:style>
    <style:style style:name="T714_31" style:family="text"/>
    <style:style style:name="T714_32" style:family="text">
      <style:text-properties fo:letter-spacing="-0.007cm"/>
    </style:style>
    <style:style style:name="T714_33" style:family="text"/>
    <style:style style:name="T714_34" style:family="text">
      <style:text-properties fo:letter-spacing="-0.004cm"/>
    </style:style>
    <style:style style:name="T714_35" style:family="text">
      <style:text-properties fo:letter-spacing="-0.009cm"/>
    </style:style>
    <style:style style:name="T714_36" style:family="text">
      <style:text-properties fo:letter-spacing="-0.004cm"/>
    </style:style>
    <style:style style:name="T714_37" style:family="text">
      <style:text-properties fo:letter-spacing="-0.009cm"/>
    </style:style>
    <style:style style:name="T714_38" style:family="text">
      <style:text-properties fo:letter-spacing="-0.004cm"/>
    </style:style>
    <style:style style:name="T714_39" style:family="text">
      <style:text-properties fo:letter-spacing="-0.011cm"/>
    </style:style>
    <style:style style:name="T714_40" style:family="text">
      <style:text-properties fo:letter-spacing="-0.004cm"/>
    </style:style>
    <style:style style:name="T714_41" style:family="text">
      <style:text-properties fo:letter-spacing="-0.014cm"/>
    </style:style>
    <style:style style:name="T714_42" style:family="text">
      <style:text-properties fo:letter-spacing="-0.004cm"/>
    </style:style>
    <style:style style:name="T714_43" style:family="text">
      <style:text-properties fo:letter-spacing="-0.014cm"/>
    </style:style>
    <style:style style:name="T714_44" style:family="text">
      <style:text-properties fo:letter-spacing="-0.004cm"/>
    </style:style>
    <style:style style:name="T714_45" style:family="text">
      <style:text-properties fo:letter-spacing="-0.016cm"/>
    </style:style>
    <style:style style:name="T714_46" style:family="text">
      <style:text-properties fo:letter-spacing="-0.004cm"/>
    </style:style>
    <style:style style:name="T714_47" style:family="text">
      <style:text-properties fo:letter-spacing="-0.016cm"/>
    </style:style>
    <style:style style:name="T714_48" style:family="text">
      <style:text-properties fo:letter-spacing="-0.004cm"/>
    </style:style>
    <style:style style:name="T714_49" style:family="text">
      <style:text-properties fo:letter-spacing="-0.009cm"/>
    </style:style>
    <style:style style:name="T714_50" style:family="text">
      <style:text-properties fo:letter-spacing="-0.004cm"/>
    </style:style>
    <style:style style:name="T714_51" style:family="text">
      <style:text-properties fo:letter-spacing="-0.009cm"/>
    </style:style>
    <style:style style:name="T714_52" style:family="text">
      <style:text-properties fo:letter-spacing="-0.004cm"/>
    </style:style>
    <style:style style:name="T714_53" style:family="text">
      <style:text-properties fo:letter-spacing="-0.011cm"/>
    </style:style>
    <style:style style:name="T714_54" style:family="text">
      <style:text-properties fo:letter-spacing="-0.004cm"/>
    </style:style>
    <style:style style:name="T714_55" style:family="text">
      <style:text-properties fo:letter-spacing="-0.011cm"/>
    </style:style>
    <style:style style:name="T714_56" style:family="text">
      <style:text-properties fo:letter-spacing="-0.004cm"/>
    </style:style>
    <style:style style:name="T714_57" style:family="text">
      <style:text-properties fo:letter-spacing="-0.007cm"/>
    </style:style>
    <style:style style:name="T714_58" style:family="text">
      <style:text-properties fo:letter-spacing="-0.004cm"/>
    </style:style>
    <style:style style:name="T714_59" style:family="text">
      <style:text-properties fo:letter-spacing="-0.011cm"/>
    </style:style>
    <style:style style:name="T714_60" style:family="text">
      <style:text-properties fo:letter-spacing="-0.004cm"/>
    </style:style>
    <style:style style:name="T714_61" style:family="text">
      <style:text-properties fo:letter-spacing="-0.009cm"/>
    </style:style>
    <style:style style:name="T714_62" style:family="text">
      <style:text-properties fo:letter-spacing="-0.004cm"/>
    </style:style>
    <style:style style:name="T714_63" style:family="text">
      <style:text-properties fo:letter-spacing="-0.009cm"/>
    </style:style>
    <style:style style:name="T714_64" style:family="text">
      <style:text-properties fo:letter-spacing="-0.004cm"/>
    </style:style>
    <style:style style:name="T714_65" style:family="text">
      <style:text-properties fo:letter-spacing="-0.011cm"/>
    </style:style>
    <style:style style:name="T714_66" style:family="text">
      <style:text-properties fo:letter-spacing="-0.004cm"/>
    </style:style>
    <style:style style:name="T714_67" style:family="text">
      <style:text-properties fo:letter-spacing="-0.009cm"/>
    </style:style>
    <style:style style:name="T714_68" style:family="text">
      <style:text-properties fo:letter-spacing="-0.004cm"/>
    </style:style>
    <style:style style:name="T714_69" style:family="text"/>
    <style:style style:name="S18" style:family="section" style:master-page-name="MasterPage17">
      <style:section-properties text:dont-balance-text-columns="false">
        <style:columns fo:column-count="0" fo:column-gap="1.27cm"/>
      </style:section-properties>
    </style:style>
    <style:style style:name="P715" style:family="paragraph" style:parent-style-name="Body_20_Text" style:master-page-name="MasterPage17">
      <style:paragraph-properties fo:margin-top="0.187cm"/>
    </style:style>
    <style:style style:name="P716" style:family="paragraph" style:parent-style-name="Heading_20_2">
      <style:paragraph-properties fo:text-align="left">
        <style:tab-stops>
          <style:tab-stop style:type="left" style:leader-style="none" style:position="0cm"/>
        </style:tab-stops>
      </style:paragraph-properties>
      <style:text-properties style:font-name="Times New Roman"/>
    </style:style>
    <style:style style:name="T716_1" style:family="text">
      <style:text-properties fo:color="#006fc0" style:font-name="Times New Roman"/>
    </style:style>
    <style:style style:name="T716_2" style:family="text">
      <style:text-properties fo:letter-spacing="-0.011cm" fo:color="#006fc0" style:font-name="Times New Roman"/>
    </style:style>
    <style:style style:name="T716_3" style:family="text">
      <style:text-properties fo:color="#006fc0" style:font-name="Times New Roman"/>
    </style:style>
    <style:style style:name="T716_4" style:family="text">
      <style:text-properties fo:letter-spacing="-0.011cm" fo:color="#006fc0" style:font-name="Times New Roman"/>
    </style:style>
    <style:style style:name="T716_5" style:family="text">
      <style:text-properties fo:letter-spacing="-0.004cm" fo:color="#006fc0" style:font-name="Times New Roman"/>
    </style:style>
    <style:style style:name="P717" style:family="paragraph" style:parent-style-name="Body_20_Text">
      <style:paragraph-properties fo:margin-top="0.058cm" fo:margin-bottom="0.002cm"/>
      <style:text-properties style:font-name="Times New Roman" fo:font-weight="bold" style:font-weight-asian="bold"/>
    </style:style>
    <style:style style:name="Table8" style:family="table">
      <style:table-properties table:align="left" style:width="17.614cm" fo:margin-left="0.653cm"/>
    </style:style>
    <style:style style:name="Column35" style:family="table-column">
      <style:table-column-properties style:column-width="3.314cm" style:use-optimal-column-width="false"/>
    </style:style>
    <style:style style:name="Column36" style:family="table-column">
      <style:table-column-properties style:column-width="3.311cm" style:use-optimal-column-width="false"/>
    </style:style>
    <style:style style:name="Column37" style:family="table-column">
      <style:table-column-properties style:column-width="2.498cm" style:use-optimal-column-width="false"/>
    </style:style>
    <style:style style:name="Column38" style:family="table-column">
      <style:table-column-properties style:column-width="2.628cm" style:use-optimal-column-width="false"/>
    </style:style>
    <style:style style:name="Column39" style:family="table-column">
      <style:table-column-properties style:column-width="2.261cm" style:use-optimal-column-width="false"/>
    </style:style>
    <style:style style:name="Column40" style:family="table-column">
      <style:table-column-properties style:column-width="3.602cm" style:use-optimal-column-width="false"/>
    </style:style>
    <style:style style:name="Row86" style:family="table-row">
      <style:table-row-properties style:min-row-height="0.912cm" style:use-optimal-row-height="false"/>
    </style:style>
    <style:style style:name="Cell384" style:family="table-cell">
      <style:table-cell-properties fo:background-color="#c4bb95" style:vertical-align="top" fo:border-top="#000000 0.018cm solid" fo:border-bottom="#000000 0.018cm solid" fo:border-left="#000000 0.018cm solid" fo:border-right="#000000 0.018cm solid" fo:wrap-option="wrap"/>
    </style:style>
    <style:style style:name="P718" style:family="paragraph" style:parent-style-name="Table_20_Paragraph">
      <style:paragraph-properties fo:text-indent="-0.577cm" fo:margin-left="1.222cm" fo:margin-right="0.633cm"/>
    </style:style>
    <style:style style:name="T718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5" style:family="table-cell">
      <style:table-cell-properties fo:background-color="#c4bb95" style:vertical-align="top" fo:border-top="#000000 0.018cm solid" fo:border-bottom="#000000 0.018cm solid" fo:border-left="#000000 0.018cm solid" fo:border-right="#000000 0.018cm solid" fo:wrap-option="wrap"/>
    </style:style>
    <style:style style:name="P719" style:family="paragraph" style:parent-style-name="Table_20_Paragraph">
      <style:paragraph-properties fo:line-height="0.404cm" fo:margin-left="1.016cm"/>
    </style:style>
    <style:style style:name="T719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6" style:family="table-cell">
      <style:table-cell-properties fo:background-color="#c4bb95" style:vertical-align="top" fo:border-top="#000000 0.018cm solid" fo:border-bottom="#000000 0.018cm solid" fo:border-left="#000000 0.018cm solid" fo:border-right="#000000 0.018cm solid" fo:wrap-option="wrap"/>
    </style:style>
    <style:style style:name="P720" style:family="paragraph" style:parent-style-name="Table_20_Paragraph">
      <style:paragraph-properties fo:line-height="0.404cm" fo:margin-left="0.593cm"/>
    </style:style>
    <style:style style:name="T720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P721" style:family="paragraph" style:parent-style-name="Table_20_Paragraph">
      <style:paragraph-properties fo:margin-left="0.757cm"/>
    </style:style>
    <style:style style:name="T721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7" style:family="table-cell">
      <style:table-cell-properties fo:background-color="#c4bb95" style:vertical-align="top" fo:border-top="#000000 0.018cm solid" fo:border-bottom="#000000 0.018cm solid" fo:border-left="#000000 0.018cm solid" fo:border-right="#000000 0.018cm solid" fo:wrap-option="wrap"/>
    </style:style>
    <style:style style:name="P722" style:family="paragraph" style:parent-style-name="Table_20_Paragraph">
      <style:paragraph-properties fo:text-align="center" fo:line-height="0.404cm" fo:margin-left="0.141cm" fo:margin-right="0.118cm"/>
    </style:style>
    <style:style style:name="T72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22_2" style:family="text">
      <style:text-properties fo:letter-spacing="-0.01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22_3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8" style:family="table-cell">
      <style:table-cell-properties fo:background-color="#c4bb95" style:vertical-align="top" fo:border-top="#000000 0.018cm solid" fo:border-bottom="#000000 0.018cm solid" fo:border-left="#000000 0.018cm solid" fo:border-right="#000000 0.018cm solid" fo:wrap-option="wrap"/>
    </style:style>
    <style:style style:name="P723" style:family="paragraph" style:parent-style-name="Table_20_Paragraph">
      <style:paragraph-properties fo:text-indent="0.012cm" fo:margin-left="0.284cm" fo:margin-right="0.27cm"/>
    </style:style>
    <style:style style:name="T723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89" style:family="table-cell">
      <style:table-cell-properties fo:background-color="#c4bb95" style:vertical-align="top" fo:border-top="#000000 0.018cm solid" fo:border-bottom="#000000 0.018cm solid" fo:border-left="#000000 0.018cm solid" fo:border-right="#000000 0.018cm solid" fo:wrap-option="wrap"/>
    </style:style>
    <style:style style:name="P724" style:family="paragraph" style:parent-style-name="Table_20_Paragraph">
      <style:paragraph-properties fo:text-align="center" fo:line-height="0.404cm" fo:margin-left="0.09cm" fo:margin-right="0.076cm"/>
    </style:style>
    <style:style style:name="T724_1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Row87" style:family="table-row">
      <style:table-row-properties style:min-row-height="1.214cm" style:use-optimal-row-height="false"/>
    </style:style>
    <style:style style:name="Cell3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5" style:family="paragraph" style:parent-style-name="Table_20_Paragraph">
      <style:paragraph-properties fo:text-indent="0.097cm" fo:margin-left="0.189cm" fo:margin-right="0.166cm"/>
    </style:style>
    <style:style style:name="T725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25_2" style:family="text">
      <style:text-properties fo:letter-spacing="0.141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25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25_4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39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6" style:family="paragraph" style:parent-style-name="Table_20_Paragraph">
      <style:paragraph-properties fo:line-height="0.404cm" fo:margin-left="0.189cm"/>
    </style:style>
    <style:style style:name="T72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6_2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6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27" style:family="paragraph" style:parent-style-name="Table_20_Paragraph">
      <style:paragraph-properties fo:line-height="0.402cm" fo:margin-left="0.189cm" fo:margin-right="0.212cm"/>
    </style:style>
    <style:style style:name="T72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7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7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9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8" style:family="paragraph" style:parent-style-name="Table_20_Paragraph">
      <style:paragraph-properties fo:text-align="center" fo:line-height="0.404cm" fo:margin-left="0.016cm"/>
    </style:style>
    <style:style style:name="T72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9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9" style:family="paragraph" style:parent-style-name="Table_20_Paragraph">
      <style:paragraph-properties fo:text-align="center" fo:line-height="0.404cm" fo:margin-left="0.141cm" fo:margin-right="0.122cm"/>
    </style:style>
    <style:style style:name="T72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9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29_3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9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0" style:family="paragraph" style:parent-style-name="Table_20_Paragraph">
      <style:paragraph-properties fo:text-indent="-0.374cm" fo:margin-left="0.834cm" fo:margin-right="0.439cm"/>
    </style:style>
    <style:style style:name="T73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0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0_4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1" style:family="paragraph" style:parent-style-name="Table_20_Paragraph">
      <style:paragraph-properties fo:text-indent="-0.734cm" fo:margin-left="1.182cm" fo:margin-right="0.33cm"/>
    </style:style>
    <style:style style:name="T73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1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1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88" style:family="table-row">
      <style:table-row-properties style:min-row-height="1.217cm" style:use-optimal-row-height="false"/>
    </style:style>
    <style:style style:name="Cell396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732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39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3" style:family="paragraph" style:parent-style-name="Table_20_Paragraph">
      <style:paragraph-properties fo:line-height="0.406cm" fo:margin-left="0.189cm" fo:margin-right="0.212cm"/>
    </style:style>
    <style:style style:name="T73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9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4" style:family="paragraph" style:parent-style-name="Table_20_Paragraph">
      <style:paragraph-properties fo:text-align="center" fo:line-height="0.404cm" fo:margin-left="0.016cm"/>
    </style:style>
    <style:style style:name="T73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39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5" style:family="paragraph" style:parent-style-name="Table_20_Paragraph">
      <style:paragraph-properties fo:text-align="center" fo:line-height="0.404cm" fo:margin-left="0.141cm" fo:margin-right="0.123cm"/>
    </style:style>
    <style:style style:name="T73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5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5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6" style:family="paragraph" style:parent-style-name="Table_20_Paragraph">
      <style:paragraph-properties fo:text-align="center" fo:line-height="0.404cm" fo:margin-left="0.009cm"/>
    </style:style>
    <style:style style:name="T73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0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7" style:family="paragraph" style:parent-style-name="Table_20_Paragraph">
      <style:paragraph-properties fo:text-align="center" fo:line-height="0.404cm" fo:margin-left="0.09cm" fo:margin-right="0.076cm"/>
    </style:style>
    <style:style style:name="T73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7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7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89" style:family="table-row">
      <style:table-row-properties style:min-row-height="1.625cm" style:use-optimal-row-height="false"/>
    </style:style>
    <style:style style:name="Cell402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738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0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9" style:family="paragraph" style:parent-style-name="Table_20_Paragraph">
      <style:paragraph-properties fo:line-height="0.406cm" fo:margin-left="0.189cm" fo:margin-right="0.212cm"/>
    </style:style>
    <style:style style:name="T73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9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9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9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39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0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0" style:family="paragraph" style:parent-style-name="Table_20_Paragraph">
      <style:paragraph-properties fo:text-align="center" fo:line-height="0.404cm" fo:margin-left="0.016cm"/>
    </style:style>
    <style:style style:name="T74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0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1" style:family="paragraph" style:parent-style-name="Table_20_Paragraph">
      <style:paragraph-properties fo:text-align="center" fo:line-height="0.404cm" fo:margin-left="0.141cm" fo:margin-right="0.123cm"/>
    </style:style>
    <style:style style:name="T74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1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1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0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2" style:family="paragraph" style:parent-style-name="Table_20_Paragraph">
      <style:paragraph-properties fo:text-indent="0.088cm" fo:margin-left="0.374cm" fo:margin-right="0.353cm"/>
    </style:style>
    <style:style style:name="T74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2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0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3" style:family="paragraph" style:parent-style-name="Table_20_Paragraph">
      <style:paragraph-properties fo:text-indent="-0.39cm" fo:margin-left="0.751cm" fo:margin-right="0.33cm"/>
    </style:style>
    <style:style style:name="T74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0" style:family="table-row">
      <style:table-row-properties style:min-row-height="1.57cm" style:use-optimal-row-height="false"/>
    </style:style>
    <style:style style:name="Cell408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744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0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5" style:family="paragraph" style:parent-style-name="Table_20_Paragraph">
      <style:paragraph-properties fo:line-height="0.404cm" fo:margin-left="0.189cm">
        <style:tab-stops>
          <style:tab-stop style:type="left" style:leader-style="none" style:position="2.18cm"/>
        </style:tab-stops>
      </style:paragraph-properties>
    </style:style>
    <style:style style:name="T74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5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46" style:family="paragraph" style:parent-style-name="Table_20_Paragraph">
      <style:paragraph-properties fo:margin-left="0.189cm" fo:margin-right="0.178cm">
        <style:tab-stops>
          <style:tab-stop style:type="left" style:leader-style="none" style:position="1.591cm"/>
        </style:tab-stops>
      </style:paragraph-properties>
    </style:style>
    <style:style style:name="T74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6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6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7" style:family="paragraph" style:parent-style-name="Table_20_Paragraph">
      <style:paragraph-properties fo:text-align="center" fo:margin-left="0.016cm"/>
    </style:style>
    <style:style style:name="T74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8" style:family="paragraph" style:parent-style-name="Table_20_Paragraph">
      <style:paragraph-properties fo:text-align="center" fo:margin-left="0.141cm" fo:margin-right="0.125cm"/>
    </style:style>
    <style:style style:name="T74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8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8_3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9" style:family="paragraph" style:parent-style-name="Table_20_Paragraph">
      <style:paragraph-properties fo:text-indent="-0.305cm" fo:margin-left="0.767cm" fo:margin-right="0.437cm"/>
    </style:style>
    <style:style style:name="T74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49_4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0" style:family="paragraph" style:parent-style-name="Table_20_Paragraph">
      <style:paragraph-properties fo:text-indent="-0.889cm" fo:margin-left="1.182cm" fo:margin-right="0.201cm"/>
    </style:style>
    <style:style style:name="T75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0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0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0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0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1" style:family="table-row">
      <style:table-row-properties style:min-row-height="2.432cm" style:use-optimal-row-height="false"/>
    </style:style>
    <style:style style:name="Cell414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751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2" style:family="paragraph" style:parent-style-name="Table_20_Paragraph">
      <style:paragraph-properties fo:margin-left="0.189cm" fo:margin-right="0.212cm"/>
    </style:style>
    <style:style style:name="T75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2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53" style:family="paragraph" style:parent-style-name="Table_20_Paragraph">
      <style:paragraph-properties fo:line-height="0.37cm" fo:margin-left="0.189cm"/>
    </style:style>
    <style:style style:name="T75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4" style:family="paragraph" style:parent-style-name="Table_20_Paragraph">
      <style:paragraph-properties fo:text-align="center" fo:line-height="0.404cm" fo:margin-left="0.016cm"/>
    </style:style>
    <style:style style:name="T75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5" style:family="paragraph" style:parent-style-name="Table_20_Paragraph">
      <style:paragraph-properties fo:text-align="center" fo:line-height="0.404cm" fo:margin-left="0.141cm" fo:margin-right="0.129cm"/>
    </style:style>
    <style:style style:name="T75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5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6" style:family="paragraph" style:parent-style-name="Table_20_Paragraph">
      <style:paragraph-properties fo:text-align="center" fo:line-height="0.404cm" fo:margin-left="0.009cm"/>
    </style:style>
    <style:style style:name="T75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7" style:family="paragraph" style:parent-style-name="Table_20_Paragraph">
      <style:paragraph-properties fo:text-indent="-0.767cm" fo:margin-left="1.254cm" fo:margin-right="0.459cm"/>
    </style:style>
    <style:style style:name="T75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7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2" style:family="table-row">
      <style:table-row-properties style:min-row-height="1.619cm" style:use-optimal-row-height="false"/>
    </style:style>
    <style:style style:name="Cell4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8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4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9" style:family="paragraph" style:parent-style-name="Table_20_Paragraph">
      <style:paragraph-properties fo:margin-left="0.189cm" fo:margin-right="0.212cm"/>
    </style:style>
    <style:style style:name="T75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59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9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59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60" style:family="paragraph" style:parent-style-name="Table_20_Paragraph">
      <style:paragraph-properties fo:line-height="0.369cm" fo:margin-left="0.189cm"/>
    </style:style>
    <style:style style:name="T76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1" style:family="paragraph" style:parent-style-name="Table_20_Paragraph">
      <style:paragraph-properties fo:line-height="0.404cm" fo:margin-left="0.838cm"/>
    </style:style>
    <style:style style:name="T76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4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6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1_8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2" style:family="paragraph" style:parent-style-name="Table_20_Paragraph">
      <style:paragraph-properties fo:text-indent="0.021cm" fo:margin-left="0.598cm" fo:margin-right="0.575cm"/>
    </style:style>
    <style:style style:name="T76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2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2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3" style:family="paragraph" style:parent-style-name="Table_20_Paragraph">
      <style:paragraph-properties fo:text-align="center" fo:line-height="0.404cm" fo:margin-left="0.09cm" fo:margin-right="0.076cm"/>
    </style:style>
    <style:style style:name="T76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3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3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3" style:family="table-row">
      <style:table-row-properties style:min-row-height="1.625cm" style:use-optimal-row-height="false"/>
    </style:style>
    <style:style style:name="Cell4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4" style:family="paragraph" style:parent-style-name="Table_20_Paragraph">
      <style:paragraph-properties fo:margin-left="0.189cm" fo:margin-right="0.166cm"/>
    </style:style>
    <style:style style:name="T764_1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64_2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64_3" style:family="text">
      <style:text-properties fo:letter-spacing="0.012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64_4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64_5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4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5" style:family="paragraph" style:parent-style-name="Table_20_Paragraph">
      <style:paragraph-properties fo:margin-left="0.189cm"/>
    </style:style>
    <style:style style:name="T76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5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5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66" style:family="paragraph" style:parent-style-name="Table_20_Paragraph">
      <style:paragraph-properties style:line-height-at-least="0.406cm" fo:margin-left="0.189cm" fo:margin-right="0.466cm"/>
    </style:style>
    <style:style style:name="T76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6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6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7" style:family="paragraph" style:parent-style-name="Table_20_Paragraph">
      <style:paragraph-properties fo:text-align="center" fo:line-height="0.404cm" fo:margin-left="0.016cm"/>
    </style:style>
    <style:style style:name="T76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8" style:family="paragraph" style:parent-style-name="Table_20_Paragraph">
      <style:paragraph-properties fo:text-align="center" fo:line-height="0.404cm" fo:margin-left="0.141cm" fo:margin-right="0.12cm"/>
    </style:style>
    <style:style style:name="T76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8_2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68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69" style:family="paragraph" style:parent-style-name="Table_20_Paragraph">
      <style:paragraph-properties fo:text-align="center" fo:margin-top="0.002cm" fo:margin-left="0.141cm" fo:margin-right="0.123cm"/>
    </style:style>
    <style:style style:name="T76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0" style:family="paragraph" style:parent-style-name="Table_20_Paragraph">
      <style:paragraph-properties fo:text-align="center" fo:line-height="0.404cm" fo:margin-left="0.009cm"/>
    </style:style>
    <style:style style:name="T77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1" style:family="paragraph" style:parent-style-name="Table_20_Paragraph">
      <style:paragraph-properties fo:text-indent="-0.949cm" fo:margin-left="1.182cm" fo:margin-right="0.201cm"/>
    </style:style>
    <style:style style:name="T77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1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1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4" style:family="table-row">
      <style:table-row-properties style:min-row-height="3.242cm" style:use-optimal-row-height="false"/>
    </style:style>
    <style:style style:name="Cell431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772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3" style:family="paragraph" style:parent-style-name="Table_20_Paragraph">
      <style:paragraph-properties fo:margin-left="0.189cm" fo:margin-right="0.277cm"/>
    </style:style>
    <style:style style:name="T77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74" style:family="paragraph" style:parent-style-name="Table_20_Paragraph">
      <style:paragraph-properties fo:line-height="0.402cm" fo:margin-left="0.189cm" fo:margin-right="0.212cm"/>
    </style:style>
    <style:style style:name="T77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4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4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5" style:family="paragraph" style:parent-style-name="Table_20_Paragraph">
      <style:paragraph-properties fo:text-align="center" fo:line-height="0.404cm" fo:margin-left="0.016cm"/>
    </style:style>
    <style:style style:name="T77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6" style:family="paragraph" style:parent-style-name="Table_20_Paragraph">
      <style:paragraph-properties fo:text-align="center" fo:line-height="0.402cm" fo:margin-left="0.141cm" fo:margin-right="0.12cm"/>
    </style:style>
    <style:style style:name="T77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6_2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6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77" style:family="paragraph" style:parent-style-name="Table_20_Paragraph">
      <style:paragraph-properties fo:text-align="center" fo:line-height="0.404cm" fo:margin-left="0.141cm" fo:margin-right="0.127cm"/>
    </style:style>
    <style:style style:name="T777_1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8" style:family="paragraph" style:parent-style-name="Table_20_Paragraph">
      <style:paragraph-properties fo:text-align="center" fo:line-height="0.404cm" fo:margin-left="0.009cm"/>
    </style:style>
    <style:style style:name="T77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9" style:family="paragraph" style:parent-style-name="Table_20_Paragraph">
      <style:paragraph-properties fo:text-align="center" fo:margin-left="0.09cm" fo:margin-right="0.065cm"/>
    </style:style>
    <style:style style:name="T77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7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5" style:family="table-row">
      <style:table-row-properties style:min-row-height="4.872cm" style:use-optimal-row-height="false"/>
    </style:style>
    <style:style style:name="Cell437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780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1" style:family="paragraph" style:parent-style-name="Table_20_Paragraph">
      <style:paragraph-properties fo:margin-left="0.189cm" fo:margin-right="0.277cm"/>
    </style:style>
    <style:style style:name="T78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1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1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1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1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82" style:family="paragraph" style:parent-style-name="Table_20_Paragraph">
      <style:paragraph-properties fo:line-height="0.402cm" fo:margin-left="0.189cm" fo:margin-right="0.347cm"/>
    </style:style>
    <style:style style:name="T78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2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2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3" style:family="paragraph" style:parent-style-name="Table_20_Paragraph">
      <style:paragraph-properties fo:text-align="center" fo:line-height="0.404cm" fo:margin-left="0.016cm"/>
    </style:style>
    <style:style style:name="T78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4" style:family="paragraph" style:parent-style-name="Table_20_Paragraph">
      <style:paragraph-properties fo:text-align="center" fo:line-height="0.404cm" fo:margin-left="0.141cm" fo:margin-right="0.116cm"/>
    </style:style>
    <style:style style:name="T784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85" style:family="paragraph" style:parent-style-name="Table_20_Paragraph">
      <style:paragraph-properties fo:text-align="center" fo:margin-left="0.141cm" fo:margin-right="0.12cm"/>
    </style:style>
    <style:style style:name="T78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6" style:family="paragraph" style:parent-style-name="Table_20_Paragraph">
      <style:paragraph-properties fo:text-indent="0.088cm" fo:margin-left="0.374cm" fo:margin-right="0.353cm"/>
    </style:style>
    <style:style style:name="T78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6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7" style:family="paragraph" style:parent-style-name="Table_20_Paragraph">
      <style:paragraph-properties fo:text-indent="-0.39cm" fo:margin-left="0.751cm" fo:margin-right="0.33cm"/>
    </style:style>
    <style:style style:name="T78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8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S19" style:family="section" style:master-page-name="MasterPage18">
      <style:section-properties text:dont-balance-text-columns="false">
        <style:columns fo:column-count="0" fo:column-gap="1.27cm"/>
      </style:section-properties>
    </style:style>
    <style:style style:name="P788" style:family="paragraph" style:parent-style-name="Body_20_Text" style:master-page-name="MasterPage18">
      <style:paragraph-properties fo:margin-top="0.018cm"/>
      <style:text-properties style:font-name="Times New Roman" fo:font-size="4pt" style:font-size-asian="4pt" fo:font-weight="bold" style:font-weight-asian="bold"/>
    </style:style>
    <style:style style:name="Table9" style:family="table">
      <style:table-properties table:align="left" style:width="17.614cm" fo:margin-left="0.649cm"/>
    </style:style>
    <style:style style:name="Column41" style:family="table-column">
      <style:table-column-properties style:column-width="3.314cm" style:use-optimal-column-width="false"/>
    </style:style>
    <style:style style:name="Column42" style:family="table-column">
      <style:table-column-properties style:column-width="3.311cm" style:use-optimal-column-width="false"/>
    </style:style>
    <style:style style:name="Column43" style:family="table-column">
      <style:table-column-properties style:column-width="2.498cm" style:use-optimal-column-width="false"/>
    </style:style>
    <style:style style:name="Column44" style:family="table-column">
      <style:table-column-properties style:column-width="2.628cm" style:use-optimal-column-width="false"/>
    </style:style>
    <style:style style:name="Column45" style:family="table-column">
      <style:table-column-properties style:column-width="2.261cm" style:use-optimal-column-width="false"/>
    </style:style>
    <style:style style:name="Column46" style:family="table-column">
      <style:table-column-properties style:column-width="3.602cm" style:use-optimal-column-width="false"/>
    </style:style>
    <style:style style:name="Row96" style:family="table-row">
      <style:table-row-properties style:min-row-height="4.461cm" style:use-optimal-row-height="false"/>
    </style:style>
    <style:style style:name="Cell4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9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4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0" style:family="paragraph" style:parent-style-name="Table_20_Paragraph">
      <style:paragraph-properties fo:margin-left="0.194cm" fo:margin-right="0.205cm"/>
    </style:style>
    <style:style style:name="T79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6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8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10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0_1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791" style:family="paragraph" style:parent-style-name="Table_20_Paragraph">
      <style:paragraph-properties fo:line-height="0.37cm" fo:margin-left="0.194cm"/>
    </style:style>
    <style:style style:name="T79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2" style:family="paragraph" style:parent-style-name="Table_20_Paragraph">
      <style:paragraph-properties fo:text-align="center" fo:margin-left="0.025cm"/>
    </style:style>
    <style:style style:name="T79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3" style:family="paragraph" style:parent-style-name="Table_20_Paragraph">
      <style:paragraph-properties fo:text-align="center" fo:margin-left="0.141cm" fo:margin-right="0.113cm"/>
    </style:style>
    <style:style style:name="T79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3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3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4" style:family="paragraph" style:parent-style-name="Table_20_Paragraph">
      <style:paragraph-properties fo:margin-left="0.407cm"/>
    </style:style>
    <style:style style:name="T79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4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5" style:family="paragraph" style:parent-style-name="Table_20_Paragraph">
      <style:paragraph-properties fo:text-align="center" fo:margin-left="0.095cm" fo:margin-right="0.06cm"/>
    </style:style>
    <style:style style:name="T79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7" style:family="table-row">
      <style:table-row-properties style:min-row-height="3.653cm" style:use-optimal-row-height="false"/>
    </style:style>
    <style:style style:name="Cell4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6" style:family="paragraph" style:parent-style-name="Table_20_Paragraph">
      <style:paragraph-properties fo:margin-left="0.194cm" fo:margin-right="0.166cm"/>
    </style:style>
    <style:style style:name="T796_1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96_2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796_3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4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7" style:family="paragraph" style:parent-style-name="Table_20_Paragraph">
      <style:paragraph-properties fo:margin-left="0.194cm" fo:margin-right="0.212cm"/>
    </style:style>
    <style:style style:name="T79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7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7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7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7_5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7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8" style:family="paragraph" style:parent-style-name="Table_20_Paragraph">
      <style:paragraph-properties fo:line-height="0.404cm" fo:margin-left="0.554cm"/>
    </style:style>
    <style:style style:name="T79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8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9" style:family="paragraph" style:parent-style-name="Table_20_Paragraph">
      <style:paragraph-properties fo:text-align="center" fo:margin-left="0.141cm" fo:margin-right="0.109cm"/>
    </style:style>
    <style:style style:name="T79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9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9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799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0" style:family="paragraph" style:parent-style-name="Table_20_Paragraph">
      <style:paragraph-properties fo:line-height="0.404cm" fo:margin-left="0.196cm"/>
    </style:style>
    <style:style style:name="T80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1" style:family="paragraph" style:parent-style-name="Table_20_Paragraph">
      <style:paragraph-properties fo:margin-left="0.196cm" fo:margin-right="0.201cm"/>
    </style:style>
    <style:style style:name="T80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1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02" style:family="paragraph" style:parent-style-name="Table_20_Paragraph">
      <style:paragraph-properties fo:margin-top="0.002cm" fo:margin-left="0.196cm" fo:margin-right="0.33cm"/>
    </style:style>
    <style:style style:name="T80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2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2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2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2_5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2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8" style:family="table-row">
      <style:table-row-properties style:min-row-height="1.619cm" style:use-optimal-row-height="false"/>
    </style:style>
    <style:style style:name="Cell45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03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4" style:family="paragraph" style:parent-style-name="Table_20_Paragraph">
      <style:paragraph-properties fo:margin-left="0.194cm" fo:margin-right="0.658cm"/>
    </style:style>
    <style:style style:name="T80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2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4" style:family="text">
      <style:text-properties fo:letter-spacing="-0.018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8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4_9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5" style:family="paragraph" style:parent-style-name="Table_20_Paragraph">
      <style:paragraph-properties fo:line-height="0.404cm" fo:margin-left="0.427cm"/>
    </style:style>
    <style:style style:name="T80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5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5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6" style:family="paragraph" style:parent-style-name="Table_20_Paragraph">
      <style:paragraph-properties fo:text-align="center" fo:line-height="0.404cm" fo:margin-left="0.032cm"/>
    </style:style>
    <style:style style:name="T80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7" style:family="paragraph" style:parent-style-name="Table_20_Paragraph">
      <style:paragraph-properties fo:line-height="0.404cm" fo:margin-left="0.196cm"/>
    </style:style>
    <style:style style:name="T80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8" style:family="paragraph" style:parent-style-name="Table_20_Paragraph">
      <style:paragraph-properties fo:margin-left="0.196cm" fo:margin-right="0.201cm"/>
    </style:style>
    <style:style style:name="T80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8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8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8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8_5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8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09" style:family="paragraph" style:parent-style-name="Table_20_Paragraph">
      <style:paragraph-properties fo:line-height="0.369cm" fo:margin-left="0.196cm"/>
    </style:style>
    <style:style style:name="T80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9_2" style:family="text">
      <style:text-properties fo:letter-spacing="-0.016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09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99" style:family="table-row">
      <style:table-row-properties style:min-row-height="2.84cm" style:use-optimal-row-height="false"/>
    </style:style>
    <style:style style:name="Cell461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10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1" style:family="paragraph" style:parent-style-name="Table_20_Paragraph">
      <style:paragraph-properties fo:margin-left="0.194cm" fo:margin-right="0.199cm"/>
    </style:style>
    <style:style style:name="T81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1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1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1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12" style:family="paragraph" style:parent-style-name="Table_20_Paragraph">
      <style:paragraph-properties fo:line-height="0.372cm" fo:margin-left="0.194cm"/>
    </style:style>
    <style:style style:name="T81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6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3" style:family="paragraph" style:parent-style-name="Table_20_Paragraph">
      <style:paragraph-properties fo:text-align="center" fo:line-height="0.404cm" fo:margin-left="0.018cm"/>
    </style:style>
    <style:style style:name="T813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4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46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5" style:family="paragraph" style:parent-style-name="Table_20_Paragraph">
      <style:paragraph-properties fo:margin-left="0.196cm" fo:margin-right="0.27cm"/>
    </style:style>
    <style:style style:name="T81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5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5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5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6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6" style:family="paragraph" style:parent-style-name="Table_20_Paragraph">
      <style:paragraph-properties fo:line-height="0.404cm" fo:margin-left="0.293cm"/>
    </style:style>
    <style:style style:name="T81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6_2" style:family="text">
      <style:text-properties fo:letter-spacing="0.00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6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0" style:family="table-row">
      <style:table-row-properties style:min-row-height="1.374cm" style:use-optimal-row-height="false"/>
    </style:style>
    <style:style style:name="Cell467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17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6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8" style:family="paragraph" style:parent-style-name="Table_20_Paragraph">
      <style:paragraph-properties fo:margin-left="0.194cm"/>
    </style:style>
    <style:style style:name="T81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6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9" style:family="paragraph" style:parent-style-name="Table_20_Paragraph">
      <style:paragraph-properties fo:line-height="0.404cm" fo:margin-left="0.194cm"/>
    </style:style>
    <style:style style:name="T81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9_2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19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0" style:family="paragraph" style:parent-style-name="Table_20_Paragraph">
      <style:paragraph-properties fo:text-align="center" fo:line-height="0.404cm" fo:margin-left="0.032cm"/>
    </style:style>
    <style:style style:name="T82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1" style:family="paragraph" style:parent-style-name="Table_20_Paragraph">
      <style:paragraph-properties fo:line-height="0.404cm" fo:margin-left="0.196cm"/>
    </style:style>
    <style:style style:name="T82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2" style:family="paragraph" style:parent-style-name="Table_20_Paragraph">
      <style:paragraph-properties fo:line-height="0.404cm" fo:margin-left="0.196cm"/>
    </style:style>
    <style:style style:name="T82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2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2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1" style:family="table-row">
      <style:table-row-properties style:min-row-height="3.642cm" style:use-optimal-row-height="false"/>
    </style:style>
    <style:style style:name="Cell47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23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7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4" style:family="paragraph" style:parent-style-name="Table_20_Paragraph">
      <style:paragraph-properties fo:margin-left="0.194cm" fo:margin-right="0.219cm"/>
    </style:style>
    <style:style style:name="T82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4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4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4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25" style:family="paragraph" style:parent-style-name="Table_20_Paragraph">
      <style:paragraph-properties fo:line-height="0.365cm" fo:margin-left="0.194cm"/>
    </style:style>
    <style:style style:name="T82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5_2" style:family="text">
      <style:text-properties fo:letter-spacing="-0.01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5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6" style:family="paragraph" style:parent-style-name="Table_20_Paragraph">
      <style:paragraph-properties fo:text-align="center" fo:line-height="0.402cm" fo:margin-left="0.019cm"/>
    </style:style>
    <style:style style:name="T82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6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6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27" style:family="paragraph" style:parent-style-name="Table_20_Paragraph">
      <style:paragraph-properties fo:text-align="center" fo:text-indent="-0.004cm" fo:margin-left="0.342cm" fo:margin-right="0.312cm"/>
    </style:style>
    <style:style style:name="T82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7_4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7_5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28" style:family="paragraph" style:parent-style-name="Table_20_Paragraph">
      <style:paragraph-properties fo:text-align="center" fo:margin-left="0.018cm"/>
    </style:style>
    <style:style style:name="T82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6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829" style:family="paragraph" style:parent-style-name="Table_20_Paragraph">
      <style:paragraph-properties fo:text-align="center" fo:margin-left="0.141cm" fo:margin-right="0.108cm"/>
    </style:style>
    <style:style style:name="T82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29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7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830" style:family="paragraph" style:parent-style-name="Table_20_Paragraph">
      <style:paragraph-properties fo:line-height="0.404cm" fo:margin-left="0.196cm"/>
    </style:style>
    <style:style style:name="T83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78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831" style:family="paragraph" style:parent-style-name="Table_20_Paragraph">
      <style:paragraph-properties fo:margin-left="0.196cm" fo:margin-right="0.201cm"/>
    </style:style>
    <style:style style:name="T83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1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2" style:family="table-row">
      <style:table-row-properties style:min-row-height="2.032cm" style:use-optimal-row-height="false"/>
    </style:style>
    <style:style style:name="Cell47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32" style:family="paragraph" style:parent-style-name="Table_20_Paragraph">
      <style:paragraph-properties fo:margin-top="0.002cm" fo:margin-left="0.194cm" fo:margin-right="0.166cm"/>
    </style:style>
    <style:style style:name="T832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832_2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832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832_4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832_5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832_6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832_7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4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33" style:family="paragraph" style:parent-style-name="Table_20_Paragraph">
      <style:paragraph-properties fo:margin-top="0.002cm" fo:margin-left="0.194cm" fo:margin-right="0.677cm"/>
    </style:style>
    <style:style style:name="T83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3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3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34" style:family="paragraph" style:parent-style-name="Table_20_Paragraph">
      <style:paragraph-properties fo:line-height="0.367cm" fo:margin-top="0.005cm" fo:margin-left="0.194cm"/>
    </style:style>
    <style:style style:name="T83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1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835" style:family="paragraph" style:parent-style-name="Table_20_Paragraph">
      <style:paragraph-properties fo:text-align="center" fo:margin-top="0.002cm" fo:margin-left="0.03cm"/>
    </style:style>
    <style:style style:name="T83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36" style:family="paragraph" style:parent-style-name="Table_20_Paragraph">
      <style:paragraph-properties fo:text-align="center" fo:margin-top="0.002cm" fo:margin-left="0.037cm" fo:margin-right="0.009cm"/>
    </style:style>
    <style:style style:name="T83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6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6_3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37" style:family="paragraph" style:parent-style-name="Table_20_Paragraph">
      <style:paragraph-properties fo:text-align="center" fo:text-indent="0.004cm" fo:margin-top="0.002cm" fo:margin-left="0.314cm" fo:margin-right="0.286cm"/>
    </style:style>
    <style:style style:name="T83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7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38" style:family="paragraph" style:parent-style-name="Table_20_Paragraph">
      <style:paragraph-properties fo:margin-top="0.002cm" fo:margin-left="0.192cm"/>
    </style:style>
    <style:style style:name="T83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39" style:family="paragraph" style:parent-style-name="Table_20_Paragraph">
      <style:paragraph-properties fo:margin-top="0.002cm" fo:margin-left="0.192cm" fo:margin-right="0.196cm"/>
    </style:style>
    <style:style style:name="T83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3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3" style:family="table-row">
      <style:table-row-properties style:min-row-height="1.371cm" style:use-optimal-row-height="false"/>
    </style:style>
    <style:style style:name="Cell48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40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8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41" style:family="paragraph" style:parent-style-name="Table_20_Paragraph">
      <style:paragraph-properties fo:margin-top="0.002cm" fo:margin-left="0.194cm"/>
    </style:style>
    <style:style style:name="T84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1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7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842" style:family="paragraph" style:parent-style-name="Table_20_Paragraph">
      <style:paragraph-properties fo:text-align="center" fo:margin-top="0.002cm" fo:margin-left="0.03cm"/>
    </style:style>
    <style:style style:name="T84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3" style:family="paragraph" style:parent-style-name="Table_20_Paragraph">
      <style:paragraph-properties fo:text-indent="-0.205cm" fo:margin-top="0.002cm" fo:margin-left="0.698cm" fo:margin-right="0.448cm"/>
    </style:style>
    <style:style style:name="T84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3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8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4" style:family="paragraph" style:parent-style-name="Table_20_Paragraph">
      <style:paragraph-properties fo:margin-top="0.002cm" fo:margin-left="0.192cm" fo:margin-right="0.526cm"/>
    </style:style>
    <style:style style:name="T84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4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5" style:family="paragraph" style:parent-style-name="Table_20_Paragraph">
      <style:paragraph-properties fo:margin-top="0.002cm" fo:margin-left="0.192cm" fo:margin-right="0.49cm"/>
    </style:style>
    <style:style style:name="T84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4" style:family="table-row">
      <style:table-row-properties style:min-row-height="1.623cm" style:use-optimal-row-height="false"/>
    </style:style>
    <style:style style:name="Cell491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46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49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47" style:family="paragraph" style:parent-style-name="Table_20_Paragraph">
      <style:paragraph-properties fo:margin-top="0.002cm" fo:margin-left="0.194cm"/>
    </style:style>
    <style:style style:name="T84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7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3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848" style:family="paragraph" style:parent-style-name="Table_20_Paragraph">
      <style:paragraph-properties fo:text-align="center" fo:margin-top="0.002cm" fo:margin-left="0.03cm"/>
    </style:style>
    <style:style style:name="T84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9" style:family="paragraph" style:parent-style-name="Table_20_Paragraph">
      <style:paragraph-properties fo:text-indent="-0.175cm" fo:margin-top="0.002cm" fo:margin-left="0.432cm"/>
    </style:style>
    <style:style style:name="T84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9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9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9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49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0" style:family="paragraph" style:parent-style-name="Table_20_Paragraph">
      <style:paragraph-properties fo:margin-top="0.002cm" fo:margin-left="0.192cm"/>
    </style:style>
    <style:style style:name="T85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1" style:family="paragraph" style:parent-style-name="Table_20_Paragraph">
      <style:paragraph-properties fo:margin-top="0.002cm" fo:margin-left="0.192cm" fo:margin-right="0.196cm"/>
    </style:style>
    <style:style style:name="T85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5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5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S20" style:family="section" style:master-page-name="MasterPage19">
      <style:section-properties text:dont-balance-text-columns="false">
        <style:columns fo:column-count="0" fo:column-gap="1.27cm"/>
      </style:section-properties>
    </style:style>
    <style:style style:name="P852" style:family="paragraph" style:parent-style-name="Body_20_Text" style:master-page-name="MasterPage19">
      <style:paragraph-properties fo:margin-top="0.018cm"/>
      <style:text-properties style:font-name="Times New Roman" fo:font-size="4pt" style:font-size-asian="4pt" fo:font-weight="bold" style:font-weight-asian="bold"/>
    </style:style>
    <style:style style:name="Table10" style:family="table">
      <style:table-properties table:align="left" style:width="17.614cm" fo:margin-left="0.649cm"/>
    </style:style>
    <style:style style:name="Column47" style:family="table-column">
      <style:table-column-properties style:column-width="3.314cm" style:use-optimal-column-width="false"/>
    </style:style>
    <style:style style:name="Column48" style:family="table-column">
      <style:table-column-properties style:column-width="3.311cm" style:use-optimal-column-width="false"/>
    </style:style>
    <style:style style:name="Column49" style:family="table-column">
      <style:table-column-properties style:column-width="2.498cm" style:use-optimal-column-width="false"/>
    </style:style>
    <style:style style:name="Column50" style:family="table-column">
      <style:table-column-properties style:column-width="2.628cm" style:use-optimal-column-width="false"/>
    </style:style>
    <style:style style:name="Column51" style:family="table-column">
      <style:table-column-properties style:column-width="2.261cm" style:use-optimal-column-width="false"/>
    </style:style>
    <style:style style:name="Column52" style:family="table-column">
      <style:table-column-properties style:column-width="3.602cm" style:use-optimal-column-width="false"/>
    </style:style>
    <style:style style:name="Row105" style:family="table-row">
      <style:table-row-properties style:min-row-height="1.371cm" style:use-optimal-row-height="false"/>
    </style:style>
    <style:style style:name="Cell49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53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49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54" style:family="paragraph" style:parent-style-name="Table_20_Paragraph">
      <style:paragraph-properties fo:margin-top="0.004cm" fo:margin-left="0.194cm" fo:margin-right="1.487cm"/>
    </style:style>
    <style:style style:name="T85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499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855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50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6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5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7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50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8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Row106" style:family="table-row">
      <style:table-row-properties style:min-row-height="2.436cm" style:use-optimal-row-height="false"/>
    </style:style>
    <style:style style:name="Cell50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59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0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60" style:family="paragraph" style:parent-style-name="Table_20_Paragraph">
      <style:paragraph-properties style:line-height-at-least="0.406cm" fo:margin-left="0.194cm" fo:margin-right="0.212cm"/>
    </style:style>
    <style:style style:name="T86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0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0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0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0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05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861" style:family="paragraph" style:parent-style-name="Table_20_Paragraph">
      <style:paragraph-properties fo:text-align="center" fo:margin-top="0.002cm" fo:margin-left="0.03cm"/>
    </style:style>
    <style:style style:name="T86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0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62" style:family="paragraph" style:parent-style-name="Table_20_Paragraph">
      <style:paragraph-properties fo:text-align="center" fo:margin-top="0.002cm" fo:margin-left="0.037cm" fo:margin-right="0.009cm"/>
    </style:style>
    <style:style style:name="T86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2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2_4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2_5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63" style:family="paragraph" style:parent-style-name="Table_20_Paragraph">
      <style:paragraph-properties fo:text-align="center" fo:text-indent="0.005cm" fo:margin-top="0.002cm" fo:margin-left="0.483cm" fo:margin-right="0.452cm"/>
    </style:style>
    <style:style style:name="T86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3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0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64" style:family="paragraph" style:parent-style-name="Table_20_Paragraph">
      <style:paragraph-properties fo:margin-top="0.002cm" fo:margin-left="0.192cm"/>
    </style:style>
    <style:style style:name="T86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0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65" style:family="paragraph" style:parent-style-name="Table_20_Paragraph">
      <style:paragraph-properties fo:margin-top="0.002cm" fo:margin-left="0.192cm" fo:margin-right="0.196cm"/>
    </style:style>
    <style:style style:name="T86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7" style:family="table-row">
      <style:table-row-properties style:min-row-height="1.619cm" style:use-optimal-row-height="false"/>
    </style:style>
    <style:style style:name="Cell509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66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67" style:family="paragraph" style:parent-style-name="Table_20_Paragraph">
      <style:paragraph-properties fo:margin-top="0.002cm" fo:margin-left="0.194cm"/>
    </style:style>
    <style:style style:name="T86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7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7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7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7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1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868" style:family="paragraph" style:parent-style-name="Table_20_Paragraph">
      <style:paragraph-properties fo:text-align="center" fo:margin-top="0.002cm" fo:margin-left="0.03cm"/>
    </style:style>
    <style:style style:name="T86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69" style:family="paragraph" style:parent-style-name="Table_20_Paragraph">
      <style:paragraph-properties fo:margin-top="0.002cm" fo:margin-left="0.483cm"/>
    </style:style>
    <style:style style:name="T869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9_2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69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70" style:family="paragraph" style:parent-style-name="Table_20_Paragraph">
      <style:paragraph-properties fo:text-indent="-0.547cm" fo:margin-top="0.002cm" fo:margin-left="1.05cm" fo:margin-right="0.46cm"/>
    </style:style>
    <style:style style:name="T87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0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0_4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71" style:family="paragraph" style:parent-style-name="Table_20_Paragraph">
      <style:paragraph-properties fo:margin-top="0.002cm" fo:margin-left="0.192cm"/>
    </style:style>
    <style:style style:name="T87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72" style:family="paragraph" style:parent-style-name="Table_20_Paragraph">
      <style:paragraph-properties fo:margin-top="0.002cm" fo:margin-left="0.192cm" fo:margin-right="0.196cm"/>
    </style:style>
    <style:style style:name="T87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2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2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8" style:family="table-row">
      <style:table-row-properties style:min-row-height="4.466cm" style:use-optimal-row-height="false"/>
    </style:style>
    <style:style style:name="Cell515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73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74" style:family="paragraph" style:parent-style-name="Table_20_Paragraph">
      <style:paragraph-properties fo:text-align="justify" fo:margin-top="0.002cm" fo:margin-left="0.194cm" fo:margin-right="0.171cm"/>
    </style:style>
    <style:style style:name="T87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4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4_3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4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4_5" style:family="text">
      <style:text-properties fo:letter-spacing="-0.02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4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4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75" style:family="paragraph" style:parent-style-name="Table_20_Paragraph">
      <style:paragraph-properties fo:margin-top="0.002cm" fo:margin-left="0.714cm"/>
    </style:style>
    <style:style style:name="T87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76" style:family="paragraph" style:parent-style-name="Table_20_Paragraph">
      <style:paragraph-properties fo:margin-top="0.002cm" fo:margin-left="0.723cm"/>
    </style:style>
    <style:style style:name="T87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8" style:family="table-cell">
      <style:table-cell-properties style:vertical-align="top" fo:border-top="#000000 0.026cm solid" fo:border-bottom="#000000 0.018cm solid" fo:border-left="#000000 0.018cm solid" fo:border-right="#000000 0.018cm solid" fo:wrap-option="wrap"/>
    </style:style>
    <style:style style:name="P877" style:family="paragraph" style:parent-style-name="Table_20_Paragraph">
      <style:paragraph-properties fo:text-align="center" fo:margin-top="0.002cm" fo:margin-left="0.032cm"/>
    </style:style>
    <style:style style:name="T87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19" style:family="table-cell">
      <style:table-cell-properties style:vertical-align="top" fo:border-top="#000000 0.026cm solid" fo:border-bottom="#000000 0.018cm solid" fo:border-left="#000000 0.018cm solid" fo:border-right="#000000 0.018cm solid" fo:wrap-option="wrap"/>
    </style:style>
    <style:style style:name="P878" style:family="paragraph" style:parent-style-name="Table_20_Paragraph">
      <style:paragraph-properties fo:margin-top="0.002cm" fo:margin-left="0.196cm"/>
    </style:style>
    <style:style style:name="T87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0" style:family="table-cell">
      <style:table-cell-properties style:vertical-align="top" fo:border-top="#000000 0.026cm solid" fo:border-bottom="#000000 0.018cm solid" fo:border-left="#000000 0.018cm solid" fo:border-right="#000000 0.018cm solid" fo:wrap-option="wrap"/>
    </style:style>
    <style:style style:name="P879" style:family="paragraph" style:parent-style-name="Table_20_Paragraph">
      <style:paragraph-properties fo:margin-top="0.002cm" fo:margin-left="0.196cm" fo:margin-right="0.319cm"/>
    </style:style>
    <style:style style:name="T87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9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9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79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09" style:family="table-row">
      <style:table-row-properties style:min-row-height="4.059cm" style:use-optimal-row-height="false"/>
    </style:style>
    <style:style style:name="Cell521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80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1" style:family="paragraph" style:parent-style-name="Table_20_Paragraph">
      <style:paragraph-properties fo:margin-left="0.194cm" fo:margin-right="0.238cm"/>
    </style:style>
    <style:style style:name="T88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1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1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1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1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1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1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82" style:family="paragraph" style:parent-style-name="Table_20_Paragraph">
      <style:paragraph-properties fo:line-height="0.372cm" fo:margin-top="0.002cm" fo:margin-left="0.194cm"/>
    </style:style>
    <style:style style:name="T88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2_2" style:family="text">
      <style:text-properties fo:letter-spacing="-0.01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2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3" style:family="paragraph" style:parent-style-name="Table_20_Paragraph">
      <style:paragraph-properties fo:text-align="center" fo:line-height="0.404cm" fo:margin-left="0.021cm"/>
    </style:style>
    <style:style style:name="T88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3_2" style:family="text">
      <style:text-properties fo:letter-spacing="-0.01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3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4" style:family="paragraph" style:parent-style-name="Table_20_Paragraph">
      <style:paragraph-properties fo:text-align="center" fo:line-height="0.404cm" fo:margin-left="0.032cm"/>
    </style:style>
    <style:style style:name="T88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5" style:family="paragraph" style:parent-style-name="Table_20_Paragraph">
      <style:paragraph-properties fo:line-height="0.404cm" fo:margin-left="0.196cm"/>
    </style:style>
    <style:style style:name="T88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6" style:family="paragraph" style:parent-style-name="Table_20_Paragraph">
      <style:paragraph-properties fo:margin-left="0.196cm" fo:margin-right="0.319cm"/>
    </style:style>
    <style:style style:name="T88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6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6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6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0" style:family="table-row">
      <style:table-row-properties style:min-row-height="3.246cm" style:use-optimal-row-height="false"/>
    </style:style>
    <style:style style:name="Cell527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87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8" style:family="paragraph" style:parent-style-name="Table_20_Paragraph">
      <style:paragraph-properties fo:margin-left="0.194cm" fo:margin-right="0.229cm"/>
    </style:style>
    <style:style style:name="T88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2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6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7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8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9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88_10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89" style:family="paragraph" style:parent-style-name="Table_20_Paragraph">
      <style:paragraph-properties fo:line-height="0.372cm" fo:margin-left="0.194cm"/>
    </style:style>
    <style:style style:name="T88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0" style:family="paragraph" style:parent-style-name="Table_20_Paragraph">
      <style:paragraph-properties fo:line-height="0.404cm" fo:margin-left="0.714cm"/>
    </style:style>
    <style:style style:name="T89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91" style:family="paragraph" style:parent-style-name="Table_20_Paragraph">
      <style:paragraph-properties fo:margin-left="0.723cm"/>
    </style:style>
    <style:style style:name="T89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2" style:family="paragraph" style:parent-style-name="Table_20_Paragraph">
      <style:paragraph-properties fo:text-align="center" fo:line-height="0.404cm" fo:margin-left="0.032cm"/>
    </style:style>
    <style:style style:name="T89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3" style:family="paragraph" style:parent-style-name="Table_20_Paragraph">
      <style:paragraph-properties fo:line-height="0.404cm" fo:margin-left="0.196cm"/>
    </style:style>
    <style:style style:name="T89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4" style:family="paragraph" style:parent-style-name="Table_20_Paragraph">
      <style:paragraph-properties fo:margin-left="0.196cm" fo:margin-right="0.319cm"/>
    </style:style>
    <style:style style:name="T89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4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4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4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1" style:family="table-row">
      <style:table-row-properties style:min-row-height="3.649cm" style:use-optimal-row-height="false"/>
    </style:style>
    <style:style style:name="Cell53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895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6" style:family="paragraph" style:parent-style-name="Table_20_Paragraph">
      <style:paragraph-properties fo:margin-left="0.194cm" fo:margin-right="0.422cm"/>
    </style:style>
    <style:style style:name="T89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6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6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97" style:family="paragraph" style:parent-style-name="Table_20_Paragraph">
      <style:paragraph-properties fo:margin-top="0.404cm" fo:margin-left="0.194cm" fo:margin-right="0.614cm"/>
    </style:style>
    <style:style style:name="T89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7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7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897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898" style:family="paragraph" style:parent-style-name="Table_20_Paragraph">
      <style:paragraph-properties fo:line-height="0.369cm" fo:margin-left="0.194cm"/>
    </style:style>
    <style:style style:name="T89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9" style:family="paragraph" style:parent-style-name="Table_20_Paragraph">
      <style:paragraph-properties fo:line-height="0.402cm" fo:margin-left="0.617cm"/>
    </style:style>
    <style:style style:name="T89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00" style:family="paragraph" style:parent-style-name="Table_20_Paragraph">
      <style:paragraph-properties fo:line-height="0.404cm" fo:margin-left="0.596cm"/>
    </style:style>
    <style:style style:name="T90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0_2" style:family="text"/>
    <style:style style:name="T900_3" style:family="text">
      <style:text-properties fo:letter-spacing="-0.004cm" style:text-position="46% 100%" style:font-name="Arial MT" fo:font-size="6.5pt" style:font-name-asian="Arial MT" style:font-size-asian="6.5pt" style:font-name-complex="Arial MT" style:font-size-complex="11pt" fo:language="en" fo:language-asian="en" fo:language-complex="ar" fo:country="US" fo:country-asian="US" fo:country-complex="SA"/>
    </style:style>
    <style:style style:name="Cell5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1" style:family="paragraph" style:parent-style-name="Table_20_Paragraph">
      <style:paragraph-properties fo:text-align="center" fo:line-height="0.404cm" fo:margin-left="0.032cm"/>
    </style:style>
    <style:style style:name="T90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2" style:family="paragraph" style:parent-style-name="Table_20_Paragraph">
      <style:paragraph-properties fo:line-height="0.404cm" fo:margin-left="0.196cm"/>
    </style:style>
    <style:style style:name="T902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3" style:family="paragraph" style:parent-style-name="Table_20_Paragraph">
      <style:paragraph-properties fo:margin-left="0.196cm" fo:margin-right="0.319cm"/>
    </style:style>
    <style:style style:name="T90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3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3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3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04" style:family="paragraph" style:parent-style-name="Body_20_Text">
      <style:text-properties style:font-name="Times New Roman" fo:font-weight="bold" style:font-weight-asian="bold"/>
    </style:style>
    <style:style style:name="P905" style:family="paragraph" style:parent-style-name="Body_20_Text">
      <style:paragraph-properties fo:margin-top="0.097cm"/>
      <style:text-properties style:font-name="Times New Roman" fo:font-weight="bold" style:font-weight-asian="bold"/>
    </style:style>
    <style:style style:name="FR11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P906" style:family="paragraph" style:parent-style-name="Normal">
      <style:paragraph-properties fo:margin-top="0.139cm" fo:margin-left="0.635cm" fo:margin-right="0.679cm"/>
    </style:style>
    <style:style style:name="T906_1" style:family="text">
      <style:text-properties style:text-position="50% 100%" fo:font-size="6pt" style:font-size-asian="6pt"/>
    </style:style>
    <style:style style:name="T906_2" style:family="text">
      <style:text-properties fo:letter-spacing="0.056cm" style:text-position="50% 100%" fo:font-size="6pt" style:font-size-asian="6pt"/>
    </style:style>
    <style:style style:name="T906_3" style:family="text">
      <style:text-properties fo:font-size="9pt" style:font-size-asian="9pt"/>
    </style:style>
    <style:style style:name="T906_4" style:family="text">
      <style:text-properties fo:letter-spacing="0.032cm" fo:font-size="9pt" style:font-size-asian="9pt"/>
    </style:style>
    <style:style style:name="T906_5" style:family="text">
      <style:text-properties fo:font-size="9pt" style:font-size-asian="9pt"/>
    </style:style>
    <style:style style:name="T906_6" style:family="text">
      <style:text-properties fo:letter-spacing="0.071cm" fo:font-size="9pt" style:font-size-asian="9pt"/>
    </style:style>
    <style:style style:name="T906_7" style:family="text">
      <style:text-properties fo:font-size="9pt" style:font-size-asian="9pt"/>
    </style:style>
    <style:style style:name="S21" style:family="section" style:master-page-name="MasterPage20">
      <style:section-properties text:dont-balance-text-columns="false">
        <style:columns fo:column-count="0" fo:column-gap="1.27cm"/>
      </style:section-properties>
    </style:style>
    <style:style style:name="P907" style:family="paragraph" style:parent-style-name="Body_20_Text" style:master-page-name="MasterPage20">
      <style:paragraph-properties fo:margin-top="0.018cm"/>
      <style:text-properties fo:font-size="4pt" style:font-size-asian="4pt"/>
    </style:style>
    <style:style style:name="Table11" style:family="table">
      <style:table-properties table:align="left" style:width="17.614cm" fo:margin-left="0.649cm"/>
    </style:style>
    <style:style style:name="Column53" style:family="table-column">
      <style:table-column-properties style:column-width="3.314cm" style:use-optimal-column-width="false"/>
    </style:style>
    <style:style style:name="Column54" style:family="table-column">
      <style:table-column-properties style:column-width="3.311cm" style:use-optimal-column-width="false"/>
    </style:style>
    <style:style style:name="Column55" style:family="table-column">
      <style:table-column-properties style:column-width="2.498cm" style:use-optimal-column-width="false"/>
    </style:style>
    <style:style style:name="Column56" style:family="table-column">
      <style:table-column-properties style:column-width="2.628cm" style:use-optimal-column-width="false"/>
    </style:style>
    <style:style style:name="Column57" style:family="table-column">
      <style:table-column-properties style:column-width="2.261cm" style:use-optimal-column-width="false"/>
    </style:style>
    <style:style style:name="Column58" style:family="table-column">
      <style:table-column-properties style:column-width="3.602cm" style:use-optimal-column-width="false"/>
    </style:style>
    <style:style style:name="Row112" style:family="table-row">
      <style:table-row-properties style:min-row-height="2.432cm" style:use-optimal-row-height="false"/>
    </style:style>
    <style:style style:name="Cell5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8" style:family="paragraph" style:parent-style-name="Table_20_Paragraph">
      <style:paragraph-properties fo:margin-top="0.004cm" fo:margin-left="0.194cm" fo:margin-right="0.425cm"/>
    </style:style>
    <style:style style:name="T908_1" style:family="text">
      <style:text-properties fo:letter-spacing="-0.007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08_2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08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08_4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08_5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08_6" style:family="text">
      <style:text-properties fo:letter-spacing="-0.004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5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9" style:family="paragraph" style:parent-style-name="Table_20_Paragraph">
      <style:paragraph-properties fo:margin-top="0.004cm" fo:margin-left="0.194cm" fo:margin-right="0.323cm"/>
    </style:style>
    <style:style style:name="T90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9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9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09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10" style:family="paragraph" style:parent-style-name="Table_20_Paragraph">
      <style:paragraph-properties fo:line-height="0.367cm" fo:margin-left="0.194cm"/>
    </style:style>
    <style:style style:name="T91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0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0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0_4" style:family="text">
      <style:text-properties fo:letter-spacing="-0.012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0_5" style:family="text">
      <style:text-properties fo:letter-spacing="-0.007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41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911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5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12" style:family="paragraph" style:parent-style-name="Table_20_Paragraph">
      <style:paragraph-properties fo:text-align="center" fo:margin-top="0.004cm" fo:margin-left="0.037cm" fo:margin-right="0.004cm"/>
    </style:style>
    <style:style style:name="T912_1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13" style:family="paragraph" style:parent-style-name="Table_20_Paragraph">
      <style:paragraph-properties fo:text-align="center" fo:margin-left="0.037cm" fo:margin-right="0.009cm"/>
    </style:style>
    <style:style style:name="T913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14" style:family="paragraph" style:parent-style-name="Table_20_Paragraph">
      <style:paragraph-properties fo:margin-top="0.004cm" fo:margin-left="0.192cm" fo:margin-right="0.423cm"/>
    </style:style>
    <style:style style:name="T914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4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4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4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15" style:family="paragraph" style:parent-style-name="Table_20_Paragraph">
      <style:paragraph-properties fo:margin-top="0.004cm" fo:margin-left="0.192cm" fo:margin-right="0.49cm"/>
    </style:style>
    <style:style style:name="T91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3" style:family="table-row">
      <style:table-row-properties style:min-row-height="4.872cm" style:use-optimal-row-height="false"/>
    </style:style>
    <style:style style:name="Cell5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16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5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17" style:family="paragraph" style:parent-style-name="Table_20_Paragraph">
      <style:paragraph-properties fo:margin-top="0.002cm" fo:margin-left="0.194cm" fo:margin-right="0.312cm"/>
    </style:style>
    <style:style style:name="T91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7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17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18" style:family="paragraph" style:parent-style-name="Table_20_Paragraph">
      <style:paragraph-properties fo:text-align="center" fo:margin-top="0.002cm" fo:margin-left="0.018cm"/>
    </style:style>
    <style:style style:name="T918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48" style:family="table-cell">
      <style:table-cell-properties style:vertical-align="top" fo:border-top="#000000 0.026cm solid" fo:border-bottom="#000000 0.018cm solid" fo:border-left="#000000 0.018cm solid" fo:border-right="#000000 0.018cm solid" fo:wrap-option="wrap"/>
    </style:style>
    <style:style style:name="P919" style:family="paragraph" style:parent-style-name="Table_20_Paragraph">
      <style:paragraph-properties fo:text-align="center" fo:margin-top="0.002cm" fo:margin-left="0.141cm" fo:margin-right="0.116cm"/>
    </style:style>
    <style:style style:name="T91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49" style:family="table-cell">
      <style:table-cell-properties style:vertical-align="top" fo:border-top="#000000 0.026cm solid" fo:border-bottom="#000000 0.018cm solid" fo:border-left="#000000 0.018cm solid" fo:border-right="#000000 0.018cm solid" fo:wrap-option="wrap"/>
    </style:style>
    <style:style style:name="P920" style:family="paragraph" style:parent-style-name="Table_20_Paragraph">
      <style:paragraph-properties fo:margin-top="0.002cm" fo:margin-left="0.196cm"/>
    </style:style>
    <style:style style:name="T92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0" style:family="table-cell">
      <style:table-cell-properties style:vertical-align="top" fo:border-top="#000000 0.026cm solid" fo:border-bottom="#000000 0.018cm solid" fo:border-left="#000000 0.018cm solid" fo:border-right="#000000 0.018cm solid" fo:wrap-option="wrap"/>
    </style:style>
    <style:style style:name="P921" style:family="paragraph" style:parent-style-name="Table_20_Paragraph">
      <style:paragraph-properties fo:margin-top="0.002cm" fo:margin-left="0.196cm" fo:margin-right="0.534cm"/>
    </style:style>
    <style:style style:name="T92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1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1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1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1_5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4" style:family="table-row">
      <style:table-row-properties style:min-row-height="3.648cm" style:use-optimal-row-height="false"/>
    </style:style>
    <style:style style:name="Cell5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2" style:family="paragraph" style:parent-style-name="Table_20_Paragraph">
      <style:text-properties style:font-name="Times New Roman" fo:font-size="9pt" style:font-name-asian="Arial MT" style:font-size-asian="9pt" style:font-name-complex="Arial MT" style:font-size-complex="11pt" fo:language="en" fo:language-asian="en" fo:language-complex="ar" fo:country="US" fo:country-asian="US" fo:country-complex="SA"/>
    </style:style>
    <style:style style:name="Cell5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3" style:family="paragraph" style:parent-style-name="Table_20_Paragraph">
      <style:paragraph-properties fo:margin-left="0.194cm" fo:margin-right="0.185cm"/>
    </style:style>
    <style:style style:name="T92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3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3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3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3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24" style:family="paragraph" style:parent-style-name="Table_20_Paragraph">
      <style:paragraph-properties style:line-height-at-least="0.406cm" fo:margin-left="0.194cm" fo:margin-right="0.212cm"/>
    </style:style>
    <style:style style:name="T92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5" style:family="paragraph" style:parent-style-name="Table_20_Paragraph">
      <style:paragraph-properties fo:text-align="center" fo:line-height="0.404cm" fo:margin-left="0.018cm"/>
    </style:style>
    <style:style style:name="T925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4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926" style:family="paragraph" style:parent-style-name="Table_20_Paragraph">
      <style:paragraph-properties fo:text-align="center" fo:line-height="0.404cm" fo:margin-left="0.032cm"/>
    </style:style>
    <style:style style:name="T92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5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927" style:family="paragraph" style:parent-style-name="Table_20_Paragraph">
      <style:paragraph-properties fo:line-height="0.404cm" fo:margin-left="0.196cm"/>
    </style:style>
    <style:style style:name="T927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6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928" style:family="paragraph" style:parent-style-name="Table_20_Paragraph">
      <style:paragraph-properties fo:margin-left="0.196cm" fo:margin-right="0.33cm"/>
    </style:style>
    <style:style style:name="T92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8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8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8_4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28_5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5" style:family="table-row">
      <style:table-row-properties style:min-row-height="3.648cm" style:use-optimal-row-height="false"/>
    </style:style>
    <style:style style:name="Cell5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9" style:family="paragraph" style:parent-style-name="Table_20_Paragraph">
      <style:paragraph-properties fo:margin-left="0.194cm" fo:margin-right="0.66cm"/>
    </style:style>
    <style:style style:name="T929_1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29_2" style:family="text">
      <style:text-properties fo:letter-spacing="-0.025cm"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T929_3" style:family="text">
      <style:text-properties style:font-name="Arial" fo:font-size="10pt" style:font-name-asian="Arial MT" style:font-size-asian="10pt" style:font-name-complex="Arial MT" style:font-size-complex="11pt" fo:language="en" fo:language-asian="en" fo:language-complex="ar" fo:country="US" fo:country-asian="US" fo:country-complex="SA" fo:font-weight="bold" style:font-weight-asian="bold"/>
    </style:style>
    <style:style style:name="Cell5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30" style:family="paragraph" style:parent-style-name="Table_20_Paragraph">
      <style:paragraph-properties fo:margin-left="0.194cm" fo:margin-right="0.342cm"/>
    </style:style>
    <style:style style:name="T930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0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0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0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0_5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0_6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31" style:family="paragraph" style:parent-style-name="Table_20_Paragraph">
      <style:paragraph-properties fo:line-height="0.367cm" fo:margin-top="0.002cm" fo:margin-left="0.194cm"/>
    </style:style>
    <style:style style:name="T931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59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932" style:family="paragraph" style:parent-style-name="Table_20_Paragraph">
      <style:paragraph-properties fo:text-align="center" fo:margin-left="0.03cm"/>
    </style:style>
    <style:style style:name="T93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33" style:family="paragraph" style:parent-style-name="Table_20_Paragraph">
      <style:paragraph-properties fo:text-align="center" fo:margin-left="0.037cm" fo:margin-right="0.007cm"/>
    </style:style>
    <style:style style:name="T93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3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3_3" style:family="text">
      <style:text-properties fo:letter-spacing="-0.009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34" style:family="paragraph" style:parent-style-name="Table_20_Paragraph">
      <style:paragraph-properties fo:text-align="center" fo:margin-left="0.037cm"/>
    </style:style>
    <style:style style:name="T934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35" style:family="paragraph" style:parent-style-name="Table_20_Paragraph">
      <style:paragraph-properties fo:text-indent="0.097cm" fo:margin-left="0.365cm" fo:margin-right="0.332cm"/>
    </style:style>
    <style:style style:name="T93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5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36" style:family="paragraph" style:parent-style-name="Table_20_Paragraph">
      <style:paragraph-properties fo:margin-left="0.192cm"/>
    </style:style>
    <style:style style:name="T936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6_2" style:family="text">
      <style:text-properties fo:letter-spacing="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6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6" style:family="table-row">
      <style:table-row-properties style:min-row-height="3.648cm" style:use-optimal-row-height="false"/>
    </style:style>
    <style:style style:name="Cell563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937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38" style:family="paragraph" style:parent-style-name="Table_20_Paragraph">
      <style:paragraph-properties fo:margin-top="0.002cm" fo:margin-left="0.194cm" fo:margin-right="0.212cm"/>
    </style:style>
    <style:style style:name="T938_1" style:family="text">
      <style:text-properties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8_2" style:family="text">
      <style:text-properties fo:letter-spacing="-0.025cm"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8_3" style:family="text">
      <style:text-properties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8_4" style:family="text">
      <style:text-properties fo:letter-spacing="-0.025cm"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8_5" style:family="text">
      <style:text-properties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38_6" style:family="text">
      <style:text-properties fo:letter-spacing="-0.004cm"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39" style:family="paragraph" style:parent-style-name="Table_20_Paragraph">
      <style:paragraph-properties fo:line-height="0.365cm" fo:margin-left="0.194cm"/>
    </style:style>
    <style:style style:name="T939_1" style:family="text">
      <style:text-properties fo:letter-spacing="-0.004cm" fo:color="#111111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5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940" style:family="paragraph" style:parent-style-name="Table_20_Paragraph">
      <style:paragraph-properties fo:text-align="center" fo:margin-top="0.002cm" fo:margin-left="0.03cm"/>
    </style:style>
    <style:style style:name="T940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1" style:family="paragraph" style:parent-style-name="Table_20_Paragraph">
      <style:paragraph-properties fo:text-align="center" fo:margin-top="0.002cm" fo:margin-left="0.037cm" fo:margin-right="0.007cm"/>
    </style:style>
    <style:style style:name="T941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1_2" style:family="text">
      <style:text-properties fo:letter-spacing="-0.00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1_3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2" style:family="paragraph" style:parent-style-name="Table_20_Paragraph">
      <style:paragraph-properties fo:text-indent="0.088cm" fo:margin-top="0.002cm" fo:margin-left="0.374cm" fo:margin-right="0.344cm"/>
    </style:style>
    <style:style style:name="T942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2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6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3" style:family="paragraph" style:parent-style-name="Table_20_Paragraph">
      <style:paragraph-properties fo:margin-top="0.002cm" fo:margin-left="0.192cm" fo:margin-right="0.49cm"/>
    </style:style>
    <style:style style:name="T943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3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3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Row117" style:family="table-row">
      <style:table-row-properties style:min-row-height="1.376cm" style:use-optimal-row-height="false"/>
    </style:style>
    <style:style style:name="Cell569" style:family="table-cell">
      <style:table-cell-properties style:vertical-align="top" fo:border-bottom="#000000 0.018cm solid" fo:border-left="#000000 0.018cm solid" fo:border-right="#000000 0.018cm solid" fo:wrap-option="wrap"/>
    </style:style>
    <style:style style:name="P944" style:family="paragraph" style:parent-style-name="Normal">
      <style:text-properties style:font-name="Arial MT" fo:font-size="1pt" style:font-name-asian="Arial MT" style:font-size-asian="1pt" style:font-name-complex="Arial MT" style:font-size-complex="1pt" fo:language="en" fo:language-asian="en" fo:language-complex="ar" fo:country="US" fo:country-asian="US" fo:country-complex="SA"/>
    </style:style>
    <style:style style:name="Cell5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45" style:family="paragraph" style:parent-style-name="Table_20_Paragraph">
      <style:paragraph-properties fo:margin-top="0.004cm" fo:margin-left="0.194cm" fo:margin-right="0.233cm"/>
    </style:style>
    <style:style style:name="T945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5_2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5_3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5_4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5_5" style:family="text">
      <style:text-properties fo:letter-spacing="0.071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5_6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7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46" style:family="paragraph" style:parent-style-name="Table_20_Paragraph">
      <style:paragraph-properties fo:text-align="center" fo:margin-top="0.004cm" fo:margin-left="0.025cm"/>
    </style:style>
    <style:style style:name="T946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72" style:family="table-cell">
      <style:table-cell-properties style:vertical-align="top" fo:border-top="#000000 0.026cm solid" fo:border-bottom="#000000 0.018cm solid" fo:border-left="#000000 0.018cm solid" fo:border-right="#000000 0.026cm solid" fo:wrap-option="wrap"/>
    </style:style>
    <style:style style:name="P947" style:family="paragraph" style:parent-style-name="Table_20_Paragraph">
      <style:paragraph-properties fo:text-align="center" fo:margin-top="0.004cm" fo:margin-left="0.035cm"/>
    </style:style>
    <style:style style:name="T947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8" style:family="paragraph" style:parent-style-name="Table_20_Paragraph">
      <style:paragraph-properties fo:text-indent="0.097cm" fo:margin-top="0.004cm" fo:margin-left="0.365cm" fo:margin-right="0.332cm"/>
    </style:style>
    <style:style style:name="T948_1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8_2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Cell5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9" style:family="paragraph" style:parent-style-name="Table_20_Paragraph">
      <style:paragraph-properties fo:margin-top="0.004cm" fo:margin-left="0.192cm" fo:margin-right="0.824cm"/>
    </style:style>
    <style:style style:name="T949_1" style:family="text">
      <style:text-properties fo:letter-spacing="-0.004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9_2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9_3" style:family="text">
      <style:text-properties fo:letter-spacing="-0.025cm"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T949_4" style:family="text">
      <style:text-properties style:font-name="Arial MT" fo:font-size="10pt" style:font-name-asian="Arial MT" style:font-size-asian="10pt" style:font-name-complex="Arial MT" style:font-size-complex="11pt" fo:language="en" fo:language-asian="en" fo:language-complex="ar" fo:country="US" fo:country-asian="US" fo:country-complex="SA"/>
    </style:style>
    <style:style style:name="P950" style:family="paragraph" style:parent-style-name="Normal"/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/>
        <text:p text:style-name="P6"><text:span text:style-name="T6_1">APPENDIX</text:span><text:span text:style-name="T6_2"><text:s/></text:span><text:span text:style-name="T6_3">1<text:s/></text:span><text:span text:style-name="T6_4">FORM</text:span><text:span text:style-name="T6_5"><text:s/></text:span><text:span text:style-name="T6_6">OF</text:span></text:p>
        <text:p text:style-name="P7"><text:span text:style-name="T7_1">CONTRIBUTION</text:span><text:span text:style-name="T7_2"><text:s/></text:span><text:span text:style-name="T7_3">ARRANGEMENT</text:span></text:p>
      </text:section>
      <text:section text:style-name="S2" text:name="S2">
        <text:p text:style-name="P8"><text:span text:style-name="T8_1">19/11/2024</text:span></text:p>
        <text:p text:style-name="P9"/>
        <text:p text:style-name="P10"><text:span text:style-name="T10_1">Dear</text:span><text:span text:style-name="T10_2"><text:s/>Peter,</text:span></text:p>
        <text:p text:style-name="P11"/>
        <text:list text:style-name="LS6" xml:id="list0">
          <text:list-item>
            <text:p text:style-name="P12"><text:span text:style-name="T12_1">I<text:s/>am<text:s/>pleased<text:s/>to<text:s/>inform<text:s/>you<text:s/>of<text:s/>the<text:s/>intention<text:s/>of<text:s/>the<text:s/>United<text:s/>Kingdom<text:s/>of<text:s/>Great<text:s/>Britain<text:s/>and<text:s/>Northern</text:span><text:span text:style-name="T12_2"><text:s/></text:span><text:span text:style-name="T12_3">Ireland</text:span><text:span text:style-name="T12_4"><text:s/></text:span><text:span text:style-name="T12_5">(“</text:span><text:span text:style-name="T12_6">the</text:span><text:span text:style-name="T12_7"><text:s/></text:span><text:span text:style-name="T12_8">United</text:span><text:span text:style-name="T12_9"><text:s/></text:span><text:span text:style-name="T12_10">Kingdom</text:span><text:span text:style-name="T12_11">”)</text:span><text:span text:style-name="T12_12"><text:s/></text:span><text:span text:style-name="T12_13">to</text:span><text:span text:style-name="T12_14"><text:s/></text:span><text:span text:style-name="T12_15">make</text:span><text:span text:style-name="T12_16"><text:s/></text:span><text:span text:style-name="T12_17">available</text:span><text:span text:style-name="T12_18"><text:s/></text:span><text:span text:style-name="T12_19">to</text:span><text:span text:style-name="T12_20"><text:s/></text:span><text:span text:style-name="T12_21">the</text:span><text:span text:style-name="T12_22"><text:s/></text:span><text:span text:style-name="T12_23">United</text:span><text:span text:style-name="T12_24"><text:s/></text:span><text:span text:style-name="T12_25">Nations</text:span><text:span text:style-name="T12_26"><text:s/></text:span><text:span text:style-name="T12_27">Children’s<text:s/>Fund<text:s/>(“</text:span><text:span text:style-name="T12_28">UNICEF</text:span><text:span text:style-name="T12_29">”)<text:s/>a<text:s/>contribution<text:s/>as<text:s/>follows<text:s/>below<text:s/>(the<text:s/>“</text:span><text:span text:style-name="T12_30">Contribution</text:span><text:span text:style-name="T12_31">”):</text:span></text:p>
          </text:list-item>
        </text:list>
        <text:p text:style-name="P13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row table:style-name="Row1">
            <table:table-cell table:style-name="Cell1">
              <text:p text:style-name="P14"><text:span text:style-name="T14_1">(a)</text:span><text:span text:style-name="T14_2"><text:s/></text:span><text:span text:style-name="T14_3">Programme/Project<text:s/></text:span><text:span text:style-name="T14_4">Name:</text:span></text:p>
            </table:table-cell>
            <table:table-cell table:style-name="Cell2" table:number-columns-spanned="6">
              <text:p text:style-name="P15"><text:span text:style-name="T15_1">Joint<text:s/>funding<text:s/>programme<text:s/>with<text:s/>the<text:s/>World<text:s/>Health<text:s/>Organization<text:s/>(WHO)<text:s/>to<text:s/>respond<text:s/>to<text:s/>cholera<text:s/>outbreak<text:s/>in<text:s/></text:span><text:span text:style-name="T15_2">Yemen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3">
              <text:p text:style-name="P16"><text:span text:style-name="T16_1">(b)</text:span><text:span text:style-name="T16_2"><text:s/></text:span><text:span text:style-name="T16_3">Start/End</text:span><text:span text:style-name="T16_4"><text:s/></text:span><text:span text:style-name="T16_5">Dates:</text:span></text:p>
            </table:table-cell>
            <table:table-cell table:style-name="Cell4" table:number-columns-spanned="6">
              <text:p text:style-name="P17"><text:span text:style-name="T17_1">01</text:span><text:span text:style-name="T17_2"><text:s/></text:span><text:span text:style-name="T17_3">Nov</text:span><text:span text:style-name="T17_4"><text:s/></text:span><text:span text:style-name="T17_5">2024</text:span><text:span text:style-name="T17_6"><text:s/></text:span><text:span text:style-name="T17_7">–</text:span><text:span text:style-name="T17_8"><text:s/></text:span><text:span text:style-name="T17_9">31</text:span><text:span text:style-name="T17_10"><text:s/></text:span><text:span text:style-name="T17_11">March</text:span><text:span text:style-name="T17_12"><text:s/></text:span><text:span text:style-name="T17_13">2025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5">
              <text:p text:style-name="P18"><text:span text:style-name="T18_1">(c)</text:span><text:span text:style-name="T18_2"><text:s/></text:span><text:span text:style-name="T18_3">UN[</text:span><text:span text:style-name="T18_4"><text:s/></text:span><text:span text:style-name="T18_5">]</text:span><text:span text:style-name="T18_6"><text:s/></text:span><text:span text:style-name="T18_7">Programme/Project<text:s/></text:span><text:span text:style-name="T18_8">No.:</text:span></text:p>
            </table:table-cell>
            <table:table-cell table:style-name="Cell6" table:number-columns-spanned="6">
              <text:p text:style-name="P19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7">
              <text:p text:style-name="P20"><text:span text:style-name="T20_1">(d)</text:span><text:span text:style-name="T20_2"><text:s/></text:span><text:span text:style-name="T20_3">FCDO</text:span><text:span text:style-name="T20_4"><text:s/></text:span><text:span text:style-name="T20_5">Programme/Project<text:s/></text:span><text:span text:style-name="T20_6">No.:</text:span></text:p>
            </table:table-cell>
            <table:table-cell table:style-name="Cell8" table:number-columns-spanned="6">
              <text:p text:style-name="P21"><text:span text:style-name="T21_1">301140-</text:span><text:span text:style-name="T21_2">404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9">
              <text:p text:style-name="P22"><text:span text:style-name="T22_1">(e)<text:s/>Contribution<text:s/></text:span><text:span text:style-name="T22_2">Currency/Amount:</text:span></text:p>
            </table:table-cell>
            <table:table-cell table:style-name="Cell10" table:number-columns-spanned="6">
              <text:p text:style-name="P23"><text:span text:style-name="T23_1">Up</text:span><text:span text:style-name="T23_2"><text:s/></text:span><text:span text:style-name="T23_3">to</text:span><text:span text:style-name="T23_4"><text:s/></text:span><text:span text:style-name="T23_5">4,000,000</text:span><text:span text:style-name="T23_6"><text:s/></text:span><text:span text:style-name="T23_7">GBP</text:span><text:span text:style-name="T23_8"><text:a xlink:type="simple" xlink:href="#_bookmark0"><text:span text:style-name="T23_9">1</text:span></text:a>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11">
              <text:p text:style-name="P24"><text:span text:style-name="T24_1">(f)</text:span><text:span text:style-name="T24_2"><text:s/></text:span><text:span text:style-name="T24_3">Recovery</text:span><text:span text:style-name="T24_4"><text:s/></text:span><text:span text:style-name="T24_5">Rate</text:span><text:span text:style-name="T24_6"><text:s/></text:span><text:span text:style-name="T24_7">for</text:span><text:span text:style-name="T24_8"><text:s/></text:span><text:span text:style-name="T24_9">Indirect<text:s/></text:span><text:span text:style-name="T24_10">Costs:</text:span></text:p>
              <text:p text:style-name="P25"><text:span text:style-name="T25_1">(section<text:s/>2,<text:s/>para.<text:s/>17(a)<text:s/>of<text:s/>Framework</text:span><text:span text:style-name="T25_2"><text:s/></text:span><text:span text:style-name="T25_3">Arrangement)</text:span></text:p>
            </table:table-cell>
            <table:table-cell table:style-name="Cell12" table:number-columns-spanned="6">
              <text:p text:style-name="P26"><text:span text:style-name="T26_1">8%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13" table:number-rows-spanned="4">
              <text:p text:style-name="P27"><text:span text:style-name="T27_1">(g)Contribution</text:span><text:span text:style-name="T27_2"><text:s/></text:span><text:span text:style-name="T27_3">Disbursement<text:s/></text:span><text:span text:style-name="T27_4">Schedule:</text:span></text:p>
              <text:p text:style-name="P28"><text:span text:style-name="T28_1">(section<text:s/>2,<text:s/>para.<text:s/>18<text:s/>of<text:s/>Framework</text:span><text:span text:style-name="T28_2"><text:s/></text:span><text:span text:style-name="T28_3">Arrangement)</text:span></text:p>
            </table:table-cell>
            <table:table-cell table:style-name="Cell14" table:number-columns-spanned="6">
              <text:p text:style-name="P29"><text:span text:style-name="T29_1">☒</text:span><text:span text:style-name="T29_2"><text:s/></text:span><text:span text:style-name="T29_3">The</text:span><text:span text:style-name="T29_4"><text:s/></text:span><text:span text:style-name="T29_5">Contribution</text:span><text:span text:style-name="T29_6"><text:s/></text:span><text:span text:style-name="T29_7">will</text:span><text:span text:style-name="T29_8"><text:s/></text:span><text:span text:style-name="T29_9">be</text:span><text:span text:style-name="T29_10"><text:s/></text:span><text:span text:style-name="T29_11">transferred</text:span><text:span text:style-name="T29_12"><text:s/></text:span><text:span text:style-name="T29_13">in</text:span><text:span text:style-name="T29_14"><text:s/></text:span><text:span text:style-name="T29_15">full</text:span></text:p>
              <text:list text:style-name="LS5" xml:id="list1">
                <text:list-item>
                  <text:p text:style-name="P30"><text:span text:style-name="T30_1">The</text:span><text:span text:style-name="T30_2"><text:s/></text:span><text:span text:style-name="T30_3">Contribution</text:span><text:span text:style-name="T30_4"><text:s/></text:span><text:span text:style-name="T30_5">will</text:span><text:span text:style-name="T30_6"><text:s/></text:span><text:span text:style-name="T30_7">be</text:span><text:span text:style-name="T30_8"><text:s/></text:span><text:span text:style-name="T30_9">transferred</text:span><text:span text:style-name="T30_10"><text:s/></text:span><text:span text:style-name="T30_11">in</text:span><text:span text:style-name="T30_12"><text:s/></text:span><text:span text:style-name="T30_13">accordance<text:s/>with<text:s/>the<text:s/>following<text:s/>schedule:</text:span></text:p>
                </text:list-item>
              </text:list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covered-table-cell table:style-name="Cell15">
              <text:p text:style-name="P31"/>
            </table:covered-table-cell>
            <table:table-cell table:style-name="Cell16" table:number-rows-spanned="3">
              <text:p text:style-name="P32"/>
            </table:table-cell>
            <table:table-cell table:style-name="Cell17">
              <text:p text:style-name="P33"/>
            </table:table-cell>
            <table:table-cell table:style-name="Cell18">
              <text:p text:style-name="P34"><text:span text:style-name="T34_1">Payment<text:s/></text:span><text:span text:style-name="T34_2">due</text:span><text:span text:style-name="T34_3"><text:s/></text:span><text:span text:style-name="T34_4">date</text:span></text:p>
            </table:table-cell>
            <table:table-cell table:style-name="Cell19">
              <text:p text:style-name="P35"><text:span text:style-name="T35_1">GBP</text:span></text:p>
              <text:p text:style-name="P36"><text:span text:style-name="T36_1">amount</text:span></text:p>
            </table:table-cell>
            <table:table-cell table:style-name="Cell20">
              <text:p text:style-name="P37"><text:span text:style-name="T37_1">Including<text:s/></text:span><text:span text:style-name="T37_2">Levy</text:span><text:span text:style-name="T37_3"><text:s/></text:span><text:span text:style-name="T37_4">1%</text:span></text:p>
            </table:table-cell>
            <table:table-cell table:style-name="Cell21">
              <text:p text:style-name="P38"/>
            </table:table-cell>
          </table:table-row>
          <table:table-row table:style-name="Row9">
            <table:covered-table-cell table:style-name="Cell22">
              <text:p text:style-name="P39"/>
            </table:covered-table-cell>
            <table:covered-table-cell table:style-name="Cell23">
              <text:p text:style-name="P40"/>
            </table:covered-table-cell>
            <table:table-cell table:style-name="Cell24">
              <text:p text:style-name="P41"><text:span text:style-name="T41_1">1</text:span></text:p>
            </table:table-cell>
            <table:table-cell table:style-name="Cell25">
              <text:p text:style-name="P42"><text:span text:style-name="T42_1">Upon<text:s/></text:span><text:span text:style-name="T42_2">signature</text:span></text:p>
            </table:table-cell>
            <table:table-cell table:style-name="Cell26">
              <text:p text:style-name="P43"><text:span text:style-name="T43_1">Up</text:span><text:span text:style-name="T43_2"><text:tab/></text:span><text:span text:style-name="T43_3">to</text:span></text:p>
              <text:p text:style-name="P44"><text:span text:style-name="T44_1">4,000,000</text:span></text:p>
              <text:p text:style-name="P45"><text:span text:style-name="T45_1">GBP</text:span><text:span text:style-name="T45_2"><text:a xlink:type="simple" xlink:href="#_bookmark1"><text:span text:style-name="T45_3">2</text:span></text:a></text:span></text:p>
            </table:table-cell>
            <table:table-cell table:style-name="Cell27">
              <text:p text:style-name="P46"><text:span text:style-name="T46_1">N/A</text:span></text:p>
            </table:table-cell>
            <table:table-cell table:style-name="Cell28">
              <text:p text:style-name="P47"/>
            </table:table-cell>
          </table:table-row>
          <table:table-row table:style-name="Row10">
            <table:covered-table-cell table:style-name="Cell29">
              <text:p text:style-name="P48"/>
            </table:covered-table-cell>
            <table:covered-table-cell table:style-name="Cell30">
              <text:p text:style-name="P49"/>
            </table:covered-table-cell>
            <table:table-cell table:style-name="Cell31">
              <text:p text:style-name="P50"/>
            </table:table-cell>
            <table:table-cell table:style-name="Cell32">
              <text:p text:style-name="P51"/>
            </table:table-cell>
            <table:table-cell table:style-name="Cell33">
              <text:p text:style-name="P52"/>
            </table:table-cell>
            <table:table-cell table:style-name="Cell34">
              <text:p text:style-name="P53"/>
            </table:table-cell>
            <table:table-cell table:style-name="Cell35">
              <text:p text:style-name="P54"/>
            </table:table-cell>
          </table:table-row>
          <table:table-row table:style-name="Row11">
            <table:table-cell table:style-name="Cell36">
              <text:p text:style-name="P55"><text:span text:style-name="T55_1">(h)</text:span><text:span text:style-name="T55_2"><text:s/></text:span><text:span text:style-name="T55_3">Electronic</text:span><text:span text:style-name="T55_4"><text:s/></text:span><text:span text:style-name="T55_5">Remittance<text:s/>Advice<text:s/>to<text:s/>be<text:s/>sent<text:s/>to:<text:s/>(section<text:s/>2,<text:s/>para.<text:s/>7<text:s/>of</text:span></text:p>
              <text:p text:style-name="P56"><text:span text:style-name="T56_1">Framework</text:span><text:span text:style-name="T56_2"><text:s/></text:span><text:span text:style-name="T56_3">Arrangement)</text:span></text:p>
            </table:table-cell>
            <table:table-cell table:style-name="Cell37" table:number-columns-spanned="6">
              <text:p text:style-name="P57"><text:span text:style-name="T57_1"><text:a xlink:type="simple" xlink:href="mailto:gssccashier@unicef.org"><text:span text:style-name="T57_2">gssccashier@unicef.org</text:span></text:a></text:span><text:span text:style-name="T57_3"><text:s/></text:span><text:span text:style-name="T57_4"><text:a xlink:type="simple" xlink:href="mailto:tnyhq-dfam@unicef.org"><text:span text:style-name="T57_5">tnyhq-dfam@unicef.org</text:span></text:a></text:span><text:span text:style-name="T57_6">;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58"/>
        <text:p text:style-name="P59"/>
        <text:list text:style-name="LS6" xml:id="list2" text:continue-list="list0">
          <text:list-item>
            <text:p text:style-name="P60"><text:span text:style-name="T60_1">I</text:span><text:span text:style-name="T60_2"><text:s/></text:span><text:span text:style-name="T60_3">propose</text:span><text:span text:style-name="T60_4"><text:s/></text:span><text:span text:style-name="T60_5">that</text:span><text:span text:style-name="T60_6"><text:s/></text:span><text:span text:style-name="T60_7">this</text:span><text:span text:style-name="T60_8"><text:s/></text:span><text:span text:style-name="T60_9">letter</text:span><text:span text:style-name="T60_10"><text:s/></text:span><text:span text:style-name="T60_11">together</text:span><text:span text:style-name="T60_12"><text:s/></text:span><text:span text:style-name="T60_13">with</text:span><text:span text:style-name="T60_14"><text:s/></text:span><text:span text:style-name="T60_15">your</text:span><text:span text:style-name="T60_16"><text:s/></text:span><text:span text:style-name="T60_17">confirmation</text:span><text:span text:style-name="T60_18"><text:s/></text:span><text:span text:style-name="T60_19">by</text:span><text:span text:style-name="T60_20"><text:s/></text:span><text:span text:style-name="T60_21">signature,</text:span><text:span text:style-name="T60_22"><text:s/></text:span><text:span text:style-name="T60_23">below,</text:span><text:span text:style-name="T60_24"><text:s/></text:span><text:span text:style-name="T60_25">that</text:span><text:span text:style-name="T60_26"><text:s/></text:span><text:span text:style-name="T60_27">its</text:span><text:span text:style-name="T60_28"><text:s/></text:span><text:span text:style-name="T60_29">terms<text:s/>are<text:s/>acceptable<text:s/>to<text:s/>UNICEF,<text:s/>shall<text:s/>constitute<text:s/>a<text:s/>Contribution<text:s/>Arrangement<text:s/>between<text:s/>the<text:s/>United</text:span><text:span text:style-name="T60_30"><text:s/></text:span><text:span text:style-name="T60_31">Kingdom</text:span><text:span text:style-name="T60_32"><text:s/></text:span><text:span text:style-name="T60_33">and</text:span><text:span text:style-name="T60_34"><text:s/></text:span><text:span text:style-name="T60_35">UNICEF</text:span><text:span text:style-name="T60_36"><text:s/></text:span><text:span text:style-name="T60_37">(the</text:span><text:span text:style-name="T60_38"><text:s/></text:span><text:span text:style-name="T60_39">“</text:span><text:span text:style-name="T60_40">Participants</text:span><text:span text:style-name="T60_41">”</text:span><text:span text:style-name="T60_42"><text:s/></text:span><text:span text:style-name="T60_43">and</text:span><text:span text:style-name="T60_44"><text:s/></text:span><text:span text:style-name="T60_45">each</text:span><text:span text:style-name="T60_46"><text:s/></text:span><text:span text:style-name="T60_47">separately</text:span><text:span text:style-name="T60_48"><text:s/></text:span><text:span text:style-name="T60_49">a</text:span><text:span text:style-name="T60_50"><text:s/></text:span><text:span text:style-name="T60_51">“</text:span><text:span text:style-name="T60_52">Participant</text:span><text:span text:style-name="T60_53">”)</text:span><text:span text:style-name="T60_54"><text:s/></text:span><text:span text:style-name="T60_55">with<text:s/>respect<text:s/>to<text:s/>the<text:s/>Contribution,<text:s/>which<text:s/>shall<text:s/>enter<text:s/>into<text:s/>force<text:s/>on<text:s/>the<text:s/>date<text:s/>of<text:s/>your<text:s/>confirmation<text:s/>on<text:s/>behalf<text:s/>of<text:s/>UNICEF.</text:span></text:p>
          </text:list-item>
        </text:list>
        <text:p text:style-name="P61"><draw:custom-shape svg:x="2.514cm" svg:y="0.308cm" svg:width="5.135cm" svg:height="0.071cm" draw:style-name="FR1" draw:z-index="2"><draw:enhanced-geometry draw:type="non-primitive" svg:viewBox="0 0 1000000 1000000" draw:enhanced-path="M 999814 0 L 0 0 0 0 0 959861 0 959861 999814 959861 999814 959861 999814 0 Z N" draw:text-areas="0 0 1000000 1000000"/></draw:custom-shape></text:p>
        <text:p text:style-name="P62"><text:bookmark-start text:name="_bookmark0"/><text:bookmark-end text:name="_bookmark0"/><text:span text:style-name="T62_1">1</text:span><text:span text:style-name="T62_2"><text:s/></text:span><text:span text:style-name="T62_3">E</text:span><text:span text:style-name="T62_4">quivalent</text:span><text:span text:style-name="T62_5"><text:s/></text:span><text:span text:style-name="T62_6">to</text:span><text:span text:style-name="T62_7"><text:s/></text:span><text:span text:style-name="T62_8">5,000,000</text:span><text:span text:style-name="T62_9"><text:s/></text:span><text:span text:style-name="T62_10">USD</text:span><text:span text:style-name="T62_11"><text:s/></text:span><text:span text:style-name="T62_12">at</text:span><text:span text:style-name="T62_13"><text:s/></text:span><text:span text:style-name="T62_14">time</text:span><text:span text:style-name="T62_15"><text:s/></text:span><text:span text:style-name="T62_16">of</text:span><text:span text:style-name="T62_17"><text:s/></text:span><text:span text:style-name="T62_18">disbursement.</text:span></text:p>
        <text:p text:style-name="P63"><text:bookmark-start text:name="_bookmark1"/><text:bookmark-end text:name="_bookmark1"/><text:span text:style-name="T63_1">2</text:span><text:span text:style-name="T63_2"><text:s/></text:span><text:span text:style-name="T63_3">E</text:span><text:span text:style-name="T63_4">quivalent</text:span><text:span text:style-name="T63_5"><text:s/></text:span><text:span text:style-name="T63_6">to</text:span><text:span text:style-name="T63_7"><text:s/></text:span><text:span text:style-name="T63_8">5,000,000</text:span><text:span text:style-name="T63_9"><text:s/></text:span><text:span text:style-name="T63_10">USD</text:span><text:span text:style-name="T63_11"><text:s/></text:span><text:span text:style-name="T63_12">at</text:span><text:span text:style-name="T63_13"><text:s/></text:span><text:span text:style-name="T63_14">time</text:span><text:span text:style-name="T63_15"><text:s/></text:span><text:span text:style-name="T63_16">of</text:span><text:span text:style-name="T63_17"><text:s/></text:span><text:span text:style-name="T63_18">disbursement</text:span></text:p>
      </text:section>
      <text:section text:style-name="S3" text:name="S3">
        <text:p text:style-name="P64"/>
        <text:list text:style-name="LS6" xml:id="list3" text:continue-list="list0">
          <text:list-item>
            <text:p text:style-name="P65"><text:span text:style-name="T65_1">The</text:span><text:span text:style-name="T65_2"><text:s/></text:span><text:span text:style-name="T65_3">Contribution</text:span><text:span text:style-name="T65_4"><text:s/></text:span><text:span text:style-name="T65_5">will</text:span><text:span text:style-name="T65_6"><text:s/></text:span><text:span text:style-name="T65_7">be</text:span><text:span text:style-name="T65_8"><text:s/></text:span><text:span text:style-name="T65_9">used</text:span><text:span text:style-name="T65_10"><text:s/></text:span><text:span text:style-name="T65_11">exclusively</text:span><text:span text:style-name="T65_12"><text:s/></text:span><text:span text:style-name="T65_13">for</text:span><text:span text:style-name="T65_14"><text:s/></text:span><text:span text:style-name="T65_15">the</text:span><text:span text:style-name="T65_16"><text:s/></text:span><text:span text:style-name="T65_17">purposes</text:span><text:span text:style-name="T65_18"><text:s/></text:span><text:span text:style-name="T65_19">of</text:span><text:span text:style-name="T65_20"><text:s/></text:span><text:span text:style-name="T65_21">the</text:span><text:span text:style-name="T65_22"><text:s/></text:span><text:span text:style-name="T65_23">programme</text:span><text:span text:style-name="T65_24"><text:s/></text:span><text:span text:style-name="T65_25">or</text:span><text:span text:style-name="T65_26"><text:s/></text:span><text:span text:style-name="T65_27">project</text:span><text:span text:style-name="T65_28"><text:s/></text:span><text:span text:style-name="T65_29">as<text:s/>indicated<text:s/>in<text:s/>paragraph<text:s/>1(a)<text:s/>above,<text:s/>and<text:s/>as<text:s/>laid<text:s/>out<text:s/>in<text:s/>the<text:s/>relevant<text:s/>project<text:s/>document<text:s/>(see<text:s/>Annex<text:s/>2)</text:span><text:span text:style-name="T65_30">.</text:span></text:p>
          </text:list-item>
        </text:list>
        <text:p text:style-name="P66"/>
        <text:list text:style-name="LS6" xml:id="list4" text:continue-list="list0">
          <text:list-item>
            <text:p text:style-name="P67"><text:span text:style-name="T67_1">The<text:s/>Contribution<text:s/>will<text:s/>be<text:s/>transferred<text:s/>in<text:s/>full<text:s/>in<text:s/>accordance<text:s/>with<text:s/>paragraph<text:s/>1(g)<text:s/>above.<text:s/>UNICEF<text:s/>will<text:s/>submit<text:s/>a<text:s/>payment<text:s/>request<text:s/>to<text:s/>FCDO<text:s/>for<text:s/>the<text:s/>scheduled<text:s/>disbursement.<text:s/>Each<text:s/>payment</text:span><text:span text:style-name="T67_2"><text:s/></text:span><text:span text:style-name="T67_3">request</text:span><text:span text:style-name="T67_4"><text:s/></text:span><text:span text:style-name="T67_5">submitted</text:span><text:span text:style-name="T67_6"><text:s/></text:span><text:span text:style-name="T67_7">in</text:span><text:span text:style-name="T67_8"><text:s/></text:span><text:span text:style-name="T67_9">accordance</text:span><text:span text:style-name="T67_10"><text:s/></text:span><text:span text:style-name="T67_11">with</text:span><text:span text:style-name="T67_12"><text:s/></text:span><text:span text:style-name="T67_13">this</text:span><text:span text:style-name="T67_14"><text:s/></text:span><text:span text:style-name="T67_15">paragraph</text:span><text:span text:style-name="T67_16"><text:s/></text:span><text:span text:style-name="T67_17">should</text:span><text:span text:style-name="T67_18"><text:s/></text:span><text:span text:style-name="T67_19">include</text:span><text:span text:style-name="T67_20"><text:s/></text:span><text:span text:style-name="T67_21">the</text:span><text:span text:style-name="T67_22"><text:s/></text:span><text:span text:style-name="T67_23">following<text:s/></text:span><text:span text:style-name="T67_24">information:</text:span></text:p>
            <text:list>
              <text:list-item>
                <text:p text:style-name="P68"><text:span text:style-name="T68_1">All<text:s/>amounts<text:s/>received<text:s/>under<text:s/>previous<text:s/>disbursements<text:s/>in<text:s/>accordance<text:s/>with<text:s/>this<text:s/>Contribution<text:s/>Arrangement<text:s/>(in<text:s/>UK<text:s/>Pounds<text:s/>sterling<text:s/>and<text:s/>the<text:s/>equivalent<text:s/>amounts<text:s/>in<text:s/>US<text:s/></text:span><text:span text:style-name="T68_2">Dollars);</text:span></text:p>
              </text:list-item>
            </text:list>
          </text:list-item>
        </text:list>
        <text:p text:style-name="P69"/>
        <text:list text:style-name="LS6" xml:id="list6" text:continue-list="list0">
          <text:list-item>
            <text:list>
              <text:list-item>
                <text:p text:style-name="P70"><text:span text:style-name="T70_1">Expenditures<text:s/>against<text:s/>previous<text:s/>disbursements<text:s/>and<text:s/>unutilised<text:s/>amounts<text:s/>remaining,<text:s/>if<text:s/>any<text:s/>(in<text:s/>US<text:s/>Dollars);<text:s/>and</text:span></text:p>
              </text:list-item>
              <text:list-item>
                <text:p text:style-name="P71"><text:span text:style-name="T71_1">The</text:span><text:span text:style-name="T71_2"><text:s/></text:span><text:span text:style-name="T71_3">amount</text:span><text:span text:style-name="T71_4"><text:s/></text:span><text:span text:style-name="T71_5">requested</text:span><text:span text:style-name="T71_6"><text:s/></text:span><text:span text:style-name="T71_7">for</text:span><text:span text:style-name="T71_8"><text:s/></text:span><text:span text:style-name="T71_9">further</text:span><text:span text:style-name="T71_10"><text:s/></text:span><text:span text:style-name="T71_11">disbursement.</text:span></text:p>
              </text:list-item>
            </text:list>
          </text:list-item>
        </text:list>
        <text:p text:style-name="P72"/>
        <text:p text:style-name="P73"><text:span text:style-name="T73_1">In</text:span><text:span text:style-name="T73_2"><text:s/></text:span><text:span text:style-name="T73_3">the</text:span><text:span text:style-name="T73_4"><text:s/></text:span><text:span text:style-name="T73_5">event</text:span><text:span text:style-name="T73_6"><text:s/></text:span><text:span text:style-name="T73_7">that<text:s/>the</text:span><text:span text:style-name="T73_8"><text:s/></text:span><text:span text:style-name="T73_9">Contribution</text:span><text:span text:style-name="T73_10"><text:s/></text:span><text:span text:style-name="T73_11">will</text:span><text:span text:style-name="T73_12"><text:s/></text:span><text:span text:style-name="T73_13">be</text:span><text:span text:style-name="T73_14"><text:s/></text:span><text:span text:style-name="T73_15">disbursed<text:s/>subject</text:span><text:span text:style-name="T73_16"><text:s/></text:span><text:span text:style-name="T73_17">to</text:span><text:span text:style-name="T73_18"><text:s/></text:span><text:span text:style-name="T73_19">a</text:span><text:span text:style-name="T73_20"><text:s/></text:span><text:span text:style-name="T73_21">disbursement</text:span><text:span text:style-name="T73_22"><text:s/></text:span><text:span text:style-name="T73_23">schedule</text:span><text:span text:style-name="T73_24"><text:s/></text:span><text:span text:style-name="T73_25">in<text:s/>accordance</text:span><text:span text:style-name="T73_26"><text:s/></text:span><text:span text:style-name="T73_27">with</text:span><text:span text:style-name="T73_28"><text:s/></text:span><text:span text:style-name="T73_29">paragraph</text:span><text:span text:style-name="T73_30"><text:s/></text:span><text:span text:style-name="T73_31">1(g)</text:span><text:span text:style-name="T73_32"><text:s/></text:span><text:span text:style-name="T73_33">above,</text:span><text:span text:style-name="T73_34"><text:s/></text:span><text:span text:style-name="T73_35">that</text:span><text:span text:style-name="T73_36"><text:s/></text:span><text:span text:style-name="T73_37">schedule</text:span><text:span text:style-name="T73_38"><text:s/></text:span><text:span text:style-name="T73_39">may</text:span><text:span text:style-name="T73_40"><text:s/></text:span><text:span text:style-name="T73_41">be</text:span><text:span text:style-name="T73_42"><text:s/></text:span><text:span text:style-name="T73_43">amended</text:span><text:span text:style-name="T73_44"><text:s/></text:span><text:span text:style-name="T73_45">by</text:span><text:span text:style-name="T73_46"><text:s/></text:span><text:span text:style-name="T73_47">mutual</text:span><text:span text:style-name="T73_48"><text:s/></text:span><text:span text:style-name="T73_49">consent<text:s/>of<text:s/>FCDO<text:s/>and<text:s/>UNICEF.</text:span></text:p>
        <text:list text:style-name="LS6" xml:id="list8" text:continue-list="list0">
          <text:list-item>
            <text:p text:style-name="P74"><text:span text:style-name="T74_1">This</text:span><text:span text:style-name="T74_2"><text:s/></text:span><text:span text:style-name="T74_3">Contribution</text:span><text:span text:style-name="T74_4"><text:s/></text:span><text:span text:style-name="T74_5">Arrangement</text:span><text:span text:style-name="T74_6"><text:s/></text:span><text:span text:style-name="T74_7">shall</text:span><text:span text:style-name="T74_8"><text:s/></text:span><text:span text:style-name="T74_9">be</text:span><text:span text:style-name="T74_10"><text:s/></text:span><text:span text:style-name="T74_11">an</text:span><text:span text:style-name="T74_12"><text:s/></text:span><text:span text:style-name="T74_13">arrangement</text:span><text:span text:style-name="T74_14"><text:s/></text:span><text:span text:style-name="T74_15">supplementary</text:span><text:span text:style-name="T74_16"><text:s/></text:span><text:span text:style-name="T74_17">to</text:span><text:span text:style-name="T74_18"><text:s/></text:span><text:span text:style-name="T74_19">the</text:span><text:span text:style-name="T74_20"><text:s/></text:span><text:span text:style-name="T74_21">Framework<text:s/>Arrangement<text:s/>concluded<text:s/>between<text:s/>the<text:s/>Participants.<text:s/>The<text:s/>terms<text:s/>of<text:s/>the<text:s/>Framework<text:s/>Arrangement<text:s/>will<text:s/>apply<text:s/>except<text:s/>as<text:s/>otherwise<text:s/>provided<text:s/>herein/in<text:s/>this<text:s/>Contribution<text:s/></text:span><text:span text:style-name="T74_22">Arrangement.</text:span></text:p>
          </text:list-item>
        </text:list>
        <text:p text:style-name="P75"/>
        <text:list text:style-name="LS6" xml:id="list9" text:continue-list="list0">
          <text:list-item>
            <text:p text:style-name="P76"><text:span text:style-name="T76_1">It<text:s/>is<text:s/>expected<text:s/>that<text:s/>the<text:s/>Contribution<text:s/>will<text:s/>be<text:s/>fully<text:s/>utilised<text:s/>by<text:s/>the<text:s/>End<text:s/>Date<text:s/>as<text:s/>stipulated<text:s/>in<text:s/>paragraph<text:s/>1(b)<text:s/>of<text:s/>this<text:s/>Contribution<text:s/>Arrangement<text:s/>or<text:s/>as<text:s/>soon<text:s/>as<text:s/>practically<text:s/>possible<text:s/>after<text:s/>this<text:s/>date.<text:s/>Commitments<text:s/>entered<text:s/>into<text:s/>by<text:s/>UNICEF<text:s/>after<text:s/>the<text:s/>End<text:s/>Date<text:s/>will<text:s/>require<text:s/>the<text:s/>prior<text:s/>agreement<text:s/>of<text:s/>FCDO,<text:s/>to<text:s/>be<text:s/>obtained<text:s/>in<text:s/>accordance<text:s/>with<text:s/>paragraph<text:s/>7,<text:s/>below.</text:span></text:p>
          </text:list-item>
        </text:list>
        <text:p text:style-name="P77"/>
        <text:list text:style-name="LS6" xml:id="list10" text:continue-list="list0">
          <text:list-item>
            <text:p text:style-name="P78"><text:span text:style-name="T78_1">This<text:s/>Contribution<text:s/>Arrangement<text:s/>may<text:s/>be<text:s/>modified<text:s/>by<text:s/>written<text:s/>agreement<text:s/>between<text:s/>the<text:s/></text:span><text:span text:style-name="T78_2">Participants.</text:span></text:p>
          </text:list-item>
        </text:list>
        <text:p text:style-name="P79"/>
        <text:list text:style-name="LS6" xml:id="list11" text:continue-list="list0">
          <text:list-item>
            <text:p text:style-name="P80"><text:span text:style-name="T80_1">This<text:s/>Contribution<text:s/>Arrangement<text:s/>may<text:s/>be<text:s/>terminated<text:s/>by<text:s/>either<text:s/>Participant<text:s/>upon<text:s/>giving<text:s/>not<text:s/>less<text:s/>than<text:s/>three<text:s/>(3)<text:s/>months<text:s/>written<text:s/>notice<text:s/>to<text:s/>the<text:s/>other<text:s/>Participant.<text:s/>Upon<text:s/>receipt<text:s/>by<text:s/>one<text:s/>Participant<text:s/>of<text:s/>the<text:s/>other<text:s/>Participant’s<text:s/>written<text:s/>notice<text:s/>of<text:s/>termination<text:s/>of<text:s/>this<text:s/>Contribution<text:s/>Arrangement,<text:s/>the<text:s/>Participants<text:s/>will<text:s/>take<text:s/>all<text:s/>reasonable<text:s/>and<text:s/>necessary<text:s/>measures<text:s/>to<text:s/>conclude</text:span><text:span text:style-name="T80_2"><text:s/></text:span><text:span text:style-name="T80_3">the</text:span><text:span text:style-name="T80_4"><text:s/></text:span><text:span text:style-name="T80_5">implementation</text:span><text:span text:style-name="T80_6"><text:s/></text:span><text:span text:style-name="T80_7">of</text:span><text:span text:style-name="T80_8"><text:s/></text:span><text:span text:style-name="T80_9">the</text:span><text:span text:style-name="T80_10"><text:s/></text:span><text:span text:style-name="T80_11">Programme</text:span><text:span text:style-name="T80_12"><text:s/></text:span><text:span text:style-name="T80_13">or</text:span><text:span text:style-name="T80_14"><text:s/></text:span><text:span text:style-name="T80_15">Project</text:span><text:span text:style-name="T80_16"><text:s/></text:span><text:span text:style-name="T80_17">and</text:span><text:span text:style-name="T80_18"><text:s/></text:span><text:span text:style-name="T80_19">complete</text:span><text:span text:style-name="T80_20"><text:s/></text:span><text:span text:style-name="T80_21">their</text:span><text:span text:style-name="T80_22"><text:s/></text:span><text:span text:style-name="T80_23">activities</text:span><text:span text:style-name="T80_24"><text:s/></text:span><text:span text:style-name="T80_25">in<text:s/>an<text:s/>orderly<text:s/>manner.<text:s/>In<text:s/>accordance<text:s/>with<text:s/>the<text:s/>foregoing,<text:s/>UNICEF<text:s/>may<text:s/>apply<text:s/>any<text:s/>unutilized<text:s/>portion<text:s/>of<text:s/>the<text:s/>Contribution<text:s/>to<text:s/>permit<text:s/>the<text:s/>orderly<text:s/>conclusion<text:s/>of<text:s/>the<text:s/>Programme<text:s/>or<text:s/>Project,<text:s/>including</text:span><text:span text:style-name="T80_26"><text:s/></text:span><text:span text:style-name="T80_27">the</text:span><text:span text:style-name="T80_28"><text:s/></text:span><text:span text:style-name="T80_29">completion</text:span><text:span text:style-name="T80_30"><text:s/></text:span><text:span text:style-name="T80_31">of</text:span><text:span text:style-name="T80_32"><text:s/></text:span><text:span text:style-name="T80_33">final</text:span><text:span text:style-name="T80_34"><text:s/></text:span><text:span text:style-name="T80_35">reports,</text:span><text:span text:style-name="T80_36"><text:s/></text:span><text:span text:style-name="T80_37">the</text:span><text:span text:style-name="T80_38"><text:s/></text:span><text:span text:style-name="T80_39">withdrawal</text:span><text:span text:style-name="T80_40"><text:s/></text:span><text:span text:style-name="T80_41">of</text:span><text:span text:style-name="T80_42"><text:s/></text:span><text:span text:style-name="T80_43">personnel,</text:span><text:span text:style-name="T80_44"><text:s/></text:span><text:span text:style-name="T80_45">funds</text:span><text:span text:style-name="T80_46"><text:s/></text:span><text:span text:style-name="T80_47">and</text:span><text:span text:style-name="T80_48"><text:s/></text:span><text:span text:style-name="T80_49">property,<text:s/>the<text:s/>settlement<text:s/>of<text:s/>accounts<text:s/>between<text:s/>the<text:s/>Participants,<text:s/>and<text:s/>the<text:s/>settlement<text:s/>of<text:s/>contractual<text:s/>commitments<text:s/>or<text:s/>liabilities<text:s/>relating<text:s/>to<text:s/>or<text:s/>in<text:s/>connection<text:s/>with<text:s/>the<text:s/>Programme<text:s/>or<text:s/>Project,<text:s/>including<text:s/>in<text:s/>respect<text:s/>of<text:s/>any<text:s/>implementing<text:s/>partners,<text:s/>contractors,<text:s/>subcontractors,<text:s/>consultants<text:s/>or<text:s/>suppliers.</text:span></text:p>
          </text:list-item>
          <text:list-item>
            <text:p text:style-name="P81"><text:span text:style-name="T81_1">The</text:span><text:span text:style-name="T81_2"><text:s/></text:span><text:span text:style-name="T81_3">provision</text:span><text:span text:style-name="T81_4"><text:s/></text:span><text:span text:style-name="T81_5">regarding</text:span><text:span text:style-name="T81_6"><text:s/></text:span><text:span text:style-name="T81_7">Safeguarding</text:span><text:span text:style-name="T81_8"><text:s/></text:span><text:span text:style-name="T81_9">for</text:span><text:span text:style-name="T81_10"><text:s/></text:span><text:span text:style-name="T81_11">the</text:span><text:span text:style-name="T81_12"><text:s/></text:span><text:span text:style-name="T81_13">prevention</text:span><text:span text:style-name="T81_14"><text:s/></text:span><text:span text:style-name="T81_15">of</text:span><text:span text:style-name="T81_16"><text:s/></text:span><text:span text:style-name="T81_17">sexual</text:span><text:span text:style-name="T81_18"><text:s/></text:span><text:span text:style-name="T81_19">exploitation</text:span><text:span text:style-name="T81_20"><text:s/></text:span><text:span text:style-name="T81_21">and</text:span><text:span text:style-name="T81_22"><text:s/></text:span><text:span text:style-name="T81_23">abuse<text:s/>and<text:s/>harassment<text:s/>are<text:s/>stipulated<text:s/>in<text:s/>the<text:s/>attached<text:s/>Annex<text:s/>1<text:s/>–<text:s/>Standard<text:s/>PSEA<text:s/>language.</text:span></text:p>
          </text:list-item>
        </text:list>
      </text:section>
      <text:section text:style-name="S4" text:name="S4">
        <text:p text:style-name="P82"/>
        <text:list text:style-name="LS6" xml:id="list13" text:continue-list="list0">
          <text:list-item>
            <text:p text:style-name="P83"><text:span text:style-name="T83_1">In<text:s/>line<text:s/>with<text:s/>these<text:s/>terms,<text:s/>the<text:s/>UNICEF<text:s/>will<text:s/>promptly<text:s/>report<text:s/>all<text:s/>allegations<text:s/>of<text:s/>SEA<text:s/>credible<text:s/>enough</text:span><text:span text:style-name="T83_2"><text:s/></text:span><text:span text:style-name="T83_3">to</text:span><text:span text:style-name="T83_4"><text:s/></text:span><text:span text:style-name="T83_5">warrant</text:span><text:span text:style-name="T83_6"><text:s/></text:span><text:span text:style-name="T83_7">an</text:span><text:span text:style-name="T83_8"><text:s/></text:span><text:span text:style-name="T83_9">investigation</text:span><text:span text:style-name="T83_10"><text:s/></text:span><text:span text:style-name="T83_11">through</text:span><text:span text:style-name="T83_12"><text:s/></text:span><text:span text:style-name="T83_13">the</text:span><text:span text:style-name="T83_14"><text:s/></text:span><text:span text:style-name="T83_15">Secretary-General’s</text:span><text:span text:style-name="T83_16"><text:s/></text:span><text:span text:style-name="T83_17">reporting</text:span><text:span text:style-name="T83_18"><text:s/></text:span><text:span text:style-name="T83_19">mechanism<text:s/>(the<text:s/>“Report”).<text:s/>When<text:s/>the<text:s/>UNICEF<text:s/>reports<text:s/>an<text:s/>allegation<text:s/>of<text:s/>SEA<text:s/>to,<text:s/>or<text:s/>becomes<text:s/>aware<text:s/>of<text:s/>an<text:s/>allegation<text:s/>reported<text:s/>through<text:s/>the<text:s/>Report<text:s/>that<text:s/>is<text:s/>i)</text:span><text:span text:style-name="T83_20"><text:s/></text:span><text:span text:style-name="T83_21">directly</text:span><text:span text:style-name="T83_22"><text:s/></text:span><text:span text:style-name="T83_23">related</text:span><text:span text:style-name="T83_24"><text:s/></text:span><text:span text:style-name="T83_25">to<text:s/>the</text:span><text:span text:style-name="T83_26"><text:s/></text:span><text:span text:style-name="T83_27">activities<text:s/>funded<text:s/>by</text:span><text:span text:style-name="T83_28"><text:s/></text:span><text:span text:style-name="T83_29">this</text:span><text:span text:style-name="T83_30"><text:s/></text:span><text:span text:style-name="T83_31">arrangement</text:span><text:span text:style-name="T83_32"><text:s/></text:span><text:span text:style-name="T83_33">or</text:span><text:span text:style-name="T83_34"><text:s/></text:span><text:span text:style-name="T83_35">ii)</text:span><text:span text:style-name="T83_36"><text:s/></text:span><text:span text:style-name="T83_37">would</text:span><text:span text:style-name="T83_38"><text:s/></text:span><text:span text:style-name="T83_39">have</text:span><text:span text:style-name="T83_40"><text:s/></text:span><text:span text:style-name="T83_41">a</text:span><text:span text:style-name="T83_42"><text:s/></text:span><text:span text:style-name="T83_43">significant</text:span><text:span text:style-name="T83_44"><text:s/></text:span><text:span text:style-name="T83_45">impact</text:span><text:span text:style-name="T83_46"><text:s/></text:span><text:span text:style-name="T83_47">on</text:span><text:span text:style-name="T83_48"><text:s/></text:span><text:span text:style-name="T83_49">the</text:span><text:span text:style-name="T83_50"><text:s/></text:span><text:span text:style-name="T83_51">partnership</text:span><text:span text:style-name="T83_52"><text:s/></text:span><text:span text:style-name="T83_53">between</text:span><text:span text:style-name="T83_54"><text:s/></text:span><text:span text:style-name="T83_55">the<text:s/>UNICEF</text:span><text:span text:style-name="T83_56"><text:s/></text:span><text:span text:style-name="T83_57">and<text:s/>FCDO,<text:s/>the<text:s/>UNICEF<text:s/>will<text:s/>promptly<text:s/>notify<text:s/>FCDO<text:s/>at<text:s/></text:span><text:span text:style-name="T83_58"><text:a xlink:type="simple" xlink:href="mailto:reportingconcerns@fcdo.gov.uk"><text:span text:style-name="T83_59">reportingconcerns@fcdo.gov.uk</text:span><text:span text:style-name="T83_60">.</text:span></text:a></text:span><text:span text:style-name="T83_61"><text:s/>The<text:s/>UNICEF<text:s/>will<text:s/>report<text:s/>allegations<text:s/>of<text:s/>sexual<text:s/>harassment</text:span><text:span text:style-name="T83_62"><text:s/></text:span><text:span text:style-name="T83_63">measures</text:span><text:span text:style-name="T83_64"><text:s/></text:span><text:span text:style-name="T83_65">taken</text:span><text:span text:style-name="T83_66"><text:s/></text:span><text:span text:style-name="T83_67">through</text:span><text:span text:style-name="T83_68"><text:s/></text:span><text:span text:style-name="T83_69">existing</text:span><text:span text:style-name="T83_70"><text:s/></text:span><text:span text:style-name="T83_71">reporting</text:span><text:span text:style-name="T83_72"><text:s/></text:span><text:span text:style-name="T83_73">mechanisms.</text:span><text:span text:style-name="T83_74"><text:s/></text:span><text:span text:style-name="T83_75">Where</text:span><text:span text:style-name="T83_76"><text:s/></text:span><text:span text:style-name="T83_77">the<text:s/>UNICEF<text:s/>has<text:s/>determined</text:span><text:span text:style-name="T83_78"><text:s/></text:span><text:span text:style-name="T83_79">that</text:span><text:span text:style-name="T83_80"><text:s/></text:span><text:span text:style-name="T83_81">allegations<text:s/>of</text:span><text:span text:style-name="T83_82"><text:s/></text:span><text:span text:style-name="T83_83">sexual</text:span><text:span text:style-name="T83_84"><text:s/></text:span><text:span text:style-name="T83_85">harassment</text:span><text:span text:style-name="T83_86"><text:s/></text:span><text:span text:style-name="T83_87">would<text:s/>have</text:span><text:span text:style-name="T83_88"><text:s/></text:span><text:span text:style-name="T83_89">a</text:span><text:span text:style-name="T83_90"><text:s/></text:span><text:span text:style-name="T83_91">significant<text:s/>impact</text:span><text:span text:style-name="T83_92"><text:s/></text:span><text:span text:style-name="T83_93">on<text:s/>the<text:s/>partnership<text:s/>between<text:s/>the<text:s/>UNICEF<text:s/>and<text:s/>FCDO,<text:s/>the<text:s/>UNICEF<text:s/>will<text:s/>promptly<text:s/>notify<text:s/>FCDO<text:s/>at<text:s/></text:span><text:span text:style-name="T83_94"><text:a xlink:type="simple" xlink:href="mailto:reportingconcerns@fcdo.gov.uk"><text:span text:style-name="T83_95">reportingconcerns@fcdo.gov.uk</text:span><text:span text:style-name="T83_96">.</text:span></text:a></text:span></text:p>
          </text:list-item>
        </text:list>
        <text:p text:style-name="P84"/>
        <text:list text:style-name="LS6" xml:id="list14" text:continue-list="list0">
          <text:list-item>
            <text:p text:style-name="P85"><text:span text:style-name="T85_1">Consistent<text:s/>with<text:s/>numerous<text:s/>applicable<text:s/>United<text:s/>Nations<text:s/>Security<text:s/>Council<text:s/>resolutions,<text:s/>including<text:s/>S/RES/1267<text:s/>(1999),<text:s/>S/RES/1373<text:s/>(2001)<text:s/>and<text:s/>related<text:s/>resolutions,<text:s/>the<text:s/>Participants<text:s/>are<text:s/>firmly<text:s/>committed<text:s/>to<text:s/>the<text:s/>international<text:s/>fight<text:s/>against<text:s/>terrorism<text:s/>and<text:s/>the<text:s/>financing</text:span><text:span text:style-name="T85_2"><text:s/></text:span><text:span text:style-name="T85_3">of</text:span><text:span text:style-name="T85_4"><text:s/></text:span><text:span text:style-name="T85_5">terrorism.</text:span><text:span text:style-name="T85_6"><text:s/></text:span><text:span text:style-name="T85_7">It</text:span><text:span text:style-name="T85_8"><text:s/></text:span><text:span text:style-name="T85_9">is</text:span><text:span text:style-name="T85_10"><text:s/></text:span><text:span text:style-name="T85_11">the</text:span><text:span text:style-name="T85_12"><text:s/></text:span><text:span text:style-name="T85_13">policy</text:span><text:span text:style-name="T85_14"><text:s/></text:span><text:span text:style-name="T85_15">of</text:span><text:span text:style-name="T85_16"><text:s/></text:span><text:span text:style-name="T85_17">FCDO</text:span><text:span text:style-name="T85_18"><text:s/></text:span><text:span text:style-name="T85_19">to</text:span><text:span text:style-name="T85_20"><text:s/></text:span><text:span text:style-name="T85_21">seek</text:span><text:span text:style-name="T85_22"><text:s/></text:span><text:span text:style-name="T85_23">to</text:span><text:span text:style-name="T85_24"><text:s/></text:span><text:span text:style-name="T85_25">ensure</text:span><text:span text:style-name="T85_26"><text:s/></text:span><text:span text:style-name="T85_27">that</text:span><text:span text:style-name="T85_28"><text:s/></text:span><text:span text:style-name="T85_29">none</text:span><text:span text:style-name="T85_30"><text:s/></text:span><text:span text:style-name="T85_31">of</text:span><text:span text:style-name="T85_32"><text:s/></text:span><text:span text:style-name="T85_33">its</text:span><text:span text:style-name="T85_34"><text:s/></text:span><text:span text:style-name="T85_35">funds</text:span><text:span text:style-name="T85_36"><text:s/></text:span><text:span text:style-name="T85_37">are<text:s/>used,<text:s/>directly<text:s/>or<text:s/>indirectly,<text:s/>to<text:s/>provide<text:s/>support<text:s/>to<text:s/>individuals<text:s/>or<text:s/>entities<text:s/>associated<text:s/>with<text:s/>terrorism.</text:span><text:span text:style-name="T85_38"><text:s/></text:span><text:span text:style-name="T85_39">UNICEF</text:span><text:span text:style-name="T85_40"><text:s/></text:span><text:span text:style-name="T85_41">undertakes</text:span><text:span text:style-name="T85_42"><text:s/></text:span><text:span text:style-name="T85_43">to</text:span><text:span text:style-name="T85_44"><text:s/></text:span><text:span text:style-name="T85_45">use</text:span><text:span text:style-name="T85_46"><text:s/></text:span><text:span text:style-name="T85_47">all</text:span><text:span text:style-name="T85_48"><text:s/></text:span><text:span text:style-name="T85_49">reasonable</text:span><text:span text:style-name="T85_50"><text:s/></text:span><text:span text:style-name="T85_51">efforts</text:span><text:span text:style-name="T85_52"><text:s/></text:span><text:span text:style-name="T85_53">to</text:span><text:span text:style-name="T85_54"><text:s/></text:span><text:span text:style-name="T85_55">ensure</text:span><text:span text:style-name="T85_56"><text:s/></text:span><text:span text:style-name="T85_57">that</text:span><text:span text:style-name="T85_58"><text:s/></text:span><text:span text:style-name="T85_59">this</text:span><text:span text:style-name="T85_60"><text:s/></text:span><text:span text:style-name="T85_61">Contribution<text:s/>is<text:s/>not<text:s/>made<text:s/>available<text:s/>or</text:span><text:span text:style-name="T85_62"><text:s/></text:span><text:span text:style-name="T85_63">used<text:s/>to<text:s/>provide</text:span><text:span text:style-name="T85_64"><text:s/></text:span><text:span text:style-name="T85_65">support</text:span><text:span text:style-name="T85_66"><text:s/></text:span><text:span text:style-name="T85_67">to<text:s/>individuals<text:s/>or<text:s/>entities<text:s/>associated<text:s/>with<text:s/>terrorism<text:s/>as<text:s/>designated<text:s/>by<text:s/>the<text:s/>United<text:s/>Nations<text:s/>Security<text:s/>Council<text:s/>sanctions<text:s/>regime<text:s/>list.</text:span></text:p>
          </text:list-item>
        </text:list>
        <text:p text:style-name="P86"/>
        <text:p text:style-name="P87"/>
        <text:p text:style-name="P88"/>
        <text:p text:style-name="P89"/>
        <text:p text:style-name="P90"><text:span text:style-name="T90_1">Sincerely,</text:span></text:p>
        <text:p text:style-name="P91"/>
        <text:p text:style-name="P92"><text:span text:style-name="T92_1"><draw:g draw:style-name="FR2" text:anchor-type="as-char" draw:z-index="0"><draw:custom-shape svg:x="-0.025cm" svg:y="-0.011cm" svg:width="5.69cm" svg:height="0.053cm" draw:style-name="FR3" draw:z-index="0"><draw:enhanced-geometry draw:type="non-primitive" svg:viewBox="0 0 1000000 1000000" draw:enhanced-path="M 0 0 L 999814 0 N" draw:text-areas="0 0 1000000 1000000"/></draw:custom-shape></draw:g></text:span></text:p>
        <text:p text:style-name="P93"><text:span text:style-name="T93_1">[name</text:span><text:span text:style-name="T93_2"><text:s/></text:span><text:span text:style-name="T93_3">and</text:span><text:span text:style-name="T93_4"><text:s/></text:span><text:span text:style-name="T93_5">title</text:span><text:span text:style-name="T93_6"><text:s/></text:span><text:span text:style-name="T93_7">of</text:span><text:span text:style-name="T93_8"><text:s/></text:span><text:span text:style-name="T93_9">representative</text:span><text:span text:style-name="T93_10"><text:s/></text:span><text:span text:style-name="T93_11">of</text:span><text:span text:style-name="T93_12"><text:s/></text:span><text:span text:style-name="T93_13">the</text:span><text:span text:style-name="T93_14"><text:s/></text:span><text:span text:style-name="T93_15">United</text:span><text:span text:style-name="T93_16"><text:s/></text:span><text:span text:style-name="T93_17">Kingdom]</text:span></text:p>
        <text:p text:style-name="P94"/>
        <text:p text:style-name="P95"/>
        <text:p text:style-name="P96"><draw:frame svg:x="0.107cm" svg:y="0.867cm" svg:width="9.434cm" svg:height="4.068cm" draw:style-name="FR4" text:anchor-type="char" draw:z-index="0"><draw:text-box><text:p text:style-name="P97"><text:span text:style-name="T97_1">Confirmed</text:span><text:span text:style-name="T97_2"><text:s/></text:span><text:span text:style-name="T97_3">for</text:span><text:span text:style-name="T97_4"><text:s/></text:span><text:span text:style-name="T97_5">and</text:span><text:span text:style-name="T97_6"><text:s/></text:span><text:span text:style-name="T97_7">on</text:span><text:span text:style-name="T97_8"><text:s/></text:span><text:span text:style-name="T97_9">behalf</text:span><text:span text:style-name="T97_10"><text:s/></text:span><text:span text:style-name="T97_11">of</text:span><text:span text:style-name="T97_12"><text:s/></text:span><text:span text:style-name="T97_13">UNICEF</text:span></text:p><text:p text:style-name="P98"/><text:p text:style-name="P99"><text:span text:style-name="T99_1">Name:<text:s/></text:span><text:span text:style-name="T99_2"><text:tab/></text:span><text:span text:style-name="T99_3"><text:tab/></text:span><text:span text:style-name="T99_4"><text:tab/></text:span><text:span text:style-name="T99_5"><text:tab/></text:span><text:span text:style-name="T99_6"><text:s/>Title:<text:s/></text:span><text:span text:style-name="T99_7"><text:tab/></text:span><text:span text:style-name="T99_8"><text:s/></text:span><text:span text:style-name="T99_9"><text:tab/></text:span><text:span text:style-name="T99_10">_</text:span><text:span text:style-name="T99_11"><text:tab/></text:span><text:span text:style-name="T99_12"><text:tab/></text:span><text:span text:style-name="T99_13"><text:s/>Date:<text:s/></text:span><text:span text:style-name="T99_14"><text:tab/></text:span><text:span text:style-name="T99_15"><text:tab/></text:span><text:span text:style-name="T99_16"><text:tab/></text:span><text:span text:style-name="T99_17"><text:tab/></text:span></text:p><text:p text:style-name="P100"/></draw:text-box></draw:frame></text:p>
        <text:p text:style-name="P101"/>
      </text:section>
      <text:section text:style-name="S5" text:name="S5">
        <text:p text:style-name="P102"/>
        <text:h text:style-name="P103" text:outline-level="1"><text:span text:style-name="T103_1">ANNEX</text:span><text:span text:style-name="T103_2"><text:s/></text:span><text:span text:style-name="T103_3">1:</text:span><text:span text:style-name="T103_4"><text:s/></text:span><text:span text:style-name="T103_5">Tackling</text:span><text:span text:style-name="T103_6"><text:s/></text:span><text:span text:style-name="T103_7">sexual</text:span><text:span text:style-name="T103_8"><text:s/></text:span><text:span text:style-name="T103_9">exploitation</text:span><text:span text:style-name="T103_10"><text:s/></text:span><text:span text:style-name="T103_11">and</text:span><text:span text:style-name="T103_12"><text:s/></text:span><text:span text:style-name="T103_13">abuse</text:span><text:span text:style-name="T103_14"><text:s/></text:span><text:span text:style-name="T103_15">and</text:span><text:span text:style-name="T103_16"><text:s/></text:span><text:span text:style-name="T103_17">sexual</text:span><text:span text:style-name="T103_18"><text:s/>harassment</text:span></text:h>
        <text:p text:style-name="P104"/>
        <text:h text:style-name="P105" text:outline-level="2"><text:span text:style-name="T105_1">ANNEX</text:span><text:span text:style-name="T105_2"><text:s/></text:span><text:span text:style-name="T105_3">1:</text:span><text:span text:style-name="T105_4"><text:s/></text:span><text:span text:style-name="T105_5">Tackling</text:span><text:span text:style-name="T105_6"><text:s/></text:span><text:span text:style-name="T105_7">sexual</text:span><text:span text:style-name="T105_8"><text:s/></text:span><text:span text:style-name="T105_9">exploitation</text:span><text:span text:style-name="T105_10"><text:s/></text:span><text:span text:style-name="T105_11">and</text:span><text:span text:style-name="T105_12"><text:s/></text:span><text:span text:style-name="T105_13">abuse</text:span><text:span text:style-name="T105_14"><text:s/></text:span><text:span text:style-name="T105_15">and</text:span><text:span text:style-name="T105_16"><text:s/></text:span><text:span text:style-name="T105_17">sexual</text:span><text:span text:style-name="T105_18"><text:s/></text:span><text:span text:style-name="T105_19">harassment</text:span></text:h>
        <text:p text:style-name="P106"/>
        <text:p text:style-name="P107"><text:span text:style-name="T107_1">1.a.</text:span><text:span text:style-name="T107_2"><text:s/></text:span><text:span text:style-name="T107_3">Sexual</text:span><text:span text:style-name="T107_4"><text:s/></text:span><text:span text:style-name="T107_5">exploitation</text:span><text:span text:style-name="T107_6"><text:s/></text:span><text:span text:style-name="T107_7">and</text:span><text:span text:style-name="T107_8"><text:s/></text:span><text:span text:style-name="T107_9">abuse</text:span></text:p>
        <text:p text:style-name="P108"><text:span text:style-name="T108_1">FCDO<text:s/>and<text:s/>the<text:s/>Recipient</text:span><text:span text:style-name="T108_2"><text:s/></text:span><text:span text:style-name="T108_3">have</text:span><text:span text:style-name="T108_4"><text:s/></text:span><text:span text:style-name="T108_5">a</text:span><text:span text:style-name="T108_6"><text:s/></text:span><text:span text:style-name="T108_7">zero</text:span><text:span text:style-name="T108_8"><text:s/></text:span><text:span text:style-name="T108_9">tolerance</text:span><text:span text:style-name="T108_10"><text:s/></text:span><text:span text:style-name="T108_11">for</text:span><text:span text:style-name="T108_12"><text:s/></text:span><text:span text:style-name="T108_13">inaction<text:s/>approach</text:span><text:span text:style-name="T108_14"><text:s/></text:span><text:span text:style-name="T108_15">to<text:s/>tackling</text:span><text:span text:style-name="T108_16"><text:s/></text:span><text:span text:style-name="T108_17">sexual<text:s/>exploitation<text:s/>and<text:s/>abuse<text:s/>(“SEA”)</text:span><text:span text:style-name="T108_18"><text:a xlink:type="simple" xlink:href="#_bookmark2"><text:span text:style-name="T108_19">.</text:span><text:span text:style-name="T108_20">3</text:span></text:a></text:span><text:span text:style-name="T108_21"><text:s/></text:span><text:span text:style-name="T108_22">This<text:s/>means<text:s/>the<text:s/>Recipient<text:s/>and<text:s/>its<text:s/>implementing<text:s/>partners<text:s/>will<text:s/>take<text:s/>all<text:s/>reasonable</text:span><text:span text:style-name="T108_23"><text:s/></text:span><text:span text:style-name="T108_24">steps</text:span><text:span text:style-name="T108_25"><text:s/></text:span><text:span text:style-name="T108_26">to</text:span><text:span text:style-name="T108_27"><text:s/></text:span><text:span text:style-name="T108_28">prevent</text:span><text:span text:style-name="T108_29"><text:s/></text:span><text:span text:style-name="T108_30">SEA</text:span><text:span text:style-name="T108_31"><text:s/></text:span><text:span text:style-name="T108_32">by</text:span><text:span text:style-name="T108_33"><text:s/></text:span><text:span text:style-name="T108_34">both</text:span><text:span text:style-name="T108_35"><text:s/></text:span><text:span text:style-name="T108_36">its</text:span><text:span text:style-name="T108_37"><text:s/></text:span><text:span text:style-name="T108_38">employees</text:span><text:span text:style-name="T108_39"><text:s/></text:span><text:span text:style-name="T108_40">and</text:span><text:span text:style-name="T108_41"><text:s/></text:span><text:span text:style-name="T108_42">any</text:span><text:span text:style-name="T108_43"><text:s/></text:span><text:span text:style-name="T108_44">implementing</text:span><text:span text:style-name="T108_45"><text:s/></text:span><text:span text:style-name="T108_46">partner</text:span><text:span text:style-name="T108_47"><text:s/></text:span><text:span text:style-name="T108_48">and</text:span><text:span text:style-name="T108_49"><text:s/></text:span><text:span text:style-name="T108_50">respond<text:s/>appropriately<text:s/>when<text:s/>reports<text:s/>of<text:s/>SEA<text:s/>arise,<text:s/>in<text:s/>accordance<text:s/>with<text:s/>their<text:s/>regulations,<text:s/>rules,<text:s/>policies<text:s/>and<text:s/></text:span><text:span text:style-name="T108_51">procedures.</text:span></text:p>
        <text:p text:style-name="P109"/>
        <text:p text:style-name="P110"/>
        <text:p text:style-name="P111"><text:span text:style-name="T111_1">Unless</text:span><text:span text:style-name="T111_2"><text:s/></text:span><text:span text:style-name="T111_3">inconsistent</text:span><text:span text:style-name="T111_4"><text:s/></text:span><text:span text:style-name="T111_5">with</text:span><text:span text:style-name="T111_6"><text:s/></text:span><text:span text:style-name="T111_7">a</text:span><text:span text:style-name="T111_8"><text:s/></text:span><text:span text:style-name="T111_9">specific</text:span><text:span text:style-name="T111_10"><text:s/></text:span><text:span text:style-name="T111_11">regulation,</text:span><text:span text:style-name="T111_12"><text:s/></text:span><text:span text:style-name="T111_13">rule,</text:span><text:span text:style-name="T111_14"><text:s/></text:span><text:span text:style-name="T111_15">policy</text:span><text:span text:style-name="T111_16"><text:s/></text:span><text:span text:style-name="T111_17">or</text:span><text:span text:style-name="T111_18"><text:s/></text:span><text:span text:style-name="T111_19">procedure</text:span><text:span text:style-name="T111_20"><text:s/></text:span><text:span text:style-name="T111_21">governing</text:span><text:span text:style-name="T111_22"><text:s/></text:span><text:span text:style-name="T111_23">the</text:span><text:span text:style-name="T111_24"><text:s/></text:span><text:span text:style-name="T111_25">Recipient,<text:s/>the<text:s/>Recipient<text:s/>will<text:s/>apply<text:s/>the<text:s/></text:span><text:span text:style-name="T111_26"><text:a xlink:type="simple" xlink:href="https://interagencystandingcommittee.org/inter-agency-standing-committee/iasc-six-core-principles-relating-sexual-exploitation-and-abuse"><text:span text:style-name="T111_27">IASC<text:s/>Six<text:s/>Core<text:s/>Principles<text:s/>Relating<text:s/>to<text:s/>Sexual<text:s/>Exploitation<text:s/>and<text:s/>Abuse</text:span></text:a></text:span><text:span text:style-name="T111_28"><text:s/></text:span><text:span text:style-name="T111_29">and<text:s/>the</text:span><text:span text:style-name="T111_30"><text:s/></text:span><text:span text:style-name="T111_31">following<text:s/>principles<text:s/>and<text:s/>practices<text:s/>when<text:s/>implementing</text:span><text:span text:style-name="T111_32"><text:s/></text:span><text:span text:style-name="T111_33">the<text:s/>activities<text:s/>under<text:s/>this<text:s/>arrangement<text:s/>and<text:s/>provide<text:s/>evidence<text:s/>to<text:s/>demonstrate<text:s/>this<text:s/>where<text:s/>required:</text:span></text:p>
        <text:list text:style-name="LS1" xml:id="list15">
          <text:list-item>
            <text:p text:style-name="P112"><text:span text:style-name="T112_1">Adherence</text:span><text:span text:style-name="T112_2"><text:s/></text:span><text:span text:style-name="T112_3">to</text:span><text:span text:style-name="T112_4"><text:s/></text:span><text:span text:style-name="T112_5">the</text:span><text:span text:style-name="T112_6"><text:s/></text:span><text:span text:style-name="T112_7">IASC-Minimum</text:span><text:span text:style-name="T112_8"><text:s/></text:span><text:span text:style-name="T112_9">Operation</text:span><text:span text:style-name="T112_10"><text:s/></text:span><text:span text:style-name="T112_11">Standards</text:span><text:span text:style-name="T112_12"><text:s/></text:span><text:span text:style-name="T112_13">on</text:span><text:span text:style-name="T112_14"><text:s/></text:span><text:span text:style-name="T112_15">“Protection</text:span><text:span text:style-name="T112_16"><text:s/></text:span><text:span text:style-name="T112_17">from</text:span><text:span text:style-name="T112_18"><text:s/></text:span><text:span text:style-name="T112_19">sexual<text:s/>exploitation<text:s/>and<text:s/>abuse<text:s/>by<text:s/>own<text:s/>personnel”<text:s/>and/or<text:s/>[the]<text:s/>SEA<text:s/>elements<text:s/>of<text:s/>the<text:s/>Core<text:s/>Humanitarian<text:s/>Standard<text:s/>on<text:s/>Quality<text:s/>and<text:s/>Accountability.</text:span></text:p>
          </text:list-item>
          <text:list-item>
            <text:p text:style-name="P113"><text:span text:style-name="T113_1">A</text:span><text:span text:style-name="T113_2"><text:s/></text:span><text:span text:style-name="T113_3">victim/survivor-centred</text:span><text:span text:style-name="T113_4"><text:s/></text:span><text:span text:style-name="T113_5">approach</text:span><text:span text:style-name="T113_6"><text:a xlink:type="simple" xlink:href="#_bookmark3"><text:span text:style-name="T113_7">4</text:span></text:a></text:span><text:span text:style-name="T113_8"><text:s/></text:span><text:span text:style-name="T113_9">to</text:span><text:span text:style-name="T113_10"><text:s/></text:span><text:span text:style-name="T113_11">SEA</text:span><text:span text:style-name="T113_12"><text:s/></text:span><text:span text:style-name="T113_13">issues;</text:span></text:p>
          </text:list-item>
          <text:list-item>
            <text:p text:style-name="P114"><text:span text:style-name="T114_1">Strong</text:span><text:span text:style-name="T114_2"><text:s/></text:span><text:span text:style-name="T114_3">leadership</text:span><text:span text:style-name="T114_4"><text:s/></text:span><text:span text:style-name="T114_5">and</text:span><text:span text:style-name="T114_6"><text:s/></text:span><text:span text:style-name="T114_7">signaling</text:span><text:span text:style-name="T114_8"><text:s/></text:span><text:span text:style-name="T114_9">on</text:span><text:span text:style-name="T114_10"><text:s/></text:span><text:span text:style-name="T114_11">tackling</text:span><text:span text:style-name="T114_12"><text:s/></text:span><text:span text:style-name="T114_13">SEA;</text:span></text:p>
          </text:list-item>
          <text:list-item>
            <text:p text:style-name="P115"><text:span text:style-name="T115_1">Make</text:span><text:span text:style-name="T115_2"><text:s/></text:span><text:span text:style-name="T115_3">all</text:span><text:span text:style-name="T115_4"><text:s/></text:span><text:span text:style-name="T115_5">reasonable</text:span><text:span text:style-name="T115_6"><text:s/></text:span><text:span text:style-name="T115_7">efforts</text:span><text:span text:style-name="T115_8"><text:s/></text:span><text:span text:style-name="T115_9">to</text:span><text:span text:style-name="T115_10"><text:s/></text:span><text:span text:style-name="T115_11">address</text:span><text:span text:style-name="T115_12"><text:s/></text:span><text:span text:style-name="T115_13">gender</text:span><text:span text:style-name="T115_14"><text:s/></text:span><text:span text:style-name="T115_15">inequality</text:span><text:span text:style-name="T115_16"><text:s/></text:span><text:span text:style-name="T115_17">and</text:span><text:span text:style-name="T115_18"><text:s/></text:span><text:span text:style-name="T115_19">other</text:span><text:span text:style-name="T115_20"><text:s/></text:span><text:span text:style-name="T115_21">power<text:s/></text:span><text:span text:style-name="T115_22">imbalances;</text:span></text:p>
          </text:list-item>
          <text:list-item>
            <text:p text:style-name="P116"><text:span text:style-name="T116_1">Reporting</text:span><text:span text:style-name="T116_2"><text:s/></text:span><text:span text:style-name="T116_3">to</text:span><text:span text:style-name="T116_4"><text:s/></text:span><text:span text:style-name="T116_5">enhance</text:span><text:span text:style-name="T116_6"><text:s/></text:span><text:span text:style-name="T116_7">accountability</text:span><text:span text:style-name="T116_8"><text:s/></text:span><text:span text:style-name="T116_9">and</text:span><text:span text:style-name="T116_10"><text:s/></text:span><text:span text:style-name="T116_11">transparency;</text:span></text:p>
          </text:list-item>
          <text:list-item>
            <text:p text:style-name="P117"><text:span text:style-name="T117_1">Ensure</text:span><text:span text:style-name="T117_2"><text:s/></text:span><text:span text:style-name="T117_3">that</text:span><text:span text:style-name="T117_4"><text:s/></text:span><text:span text:style-name="T117_5">SEA</text:span><text:span text:style-name="T117_6"><text:s/></text:span><text:span text:style-name="T117_7">standards</text:span><text:span text:style-name="T117_8"><text:s/></text:span><text:span text:style-name="T117_9">from</text:span><text:span text:style-name="T117_10"><text:s/></text:span><text:span text:style-name="T117_11">this</text:span><text:span text:style-name="T117_12"><text:s/></text:span><text:span text:style-name="T117_13">arrangement</text:span><text:span text:style-name="T117_14"><text:s/></text:span><text:span text:style-name="T117_15">are<text:s/>reflected</text:span><text:span text:style-name="T117_16"><text:s/></text:span><text:span text:style-name="T117_17">in</text:span><text:span text:style-name="T117_18"><text:s/></text:span><text:span text:style-name="T117_19">funding</text:span><text:span text:style-name="T117_20"><text:s/></text:span><text:span text:style-name="T117_21"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].</text:span></text:p>
          </text:list-item>
        </text:list>
        <text:p text:style-name="P118"/>
        <text:p text:style-name="P119"><text:span text:style-name="T119_1">b.</text:span><text:span text:style-name="T119_2"><text:s/></text:span><text:span text:style-name="T119_3">Sexual</text:span><text:span text:style-name="T119_4"><text:s/></text:span><text:span text:style-name="T119_5">harassment</text:span></text:p>
        <text:p text:style-name="P120"><text:span text:style-name="T120_1">FCDO<text:s/>and<text:s/>the<text:s/>Recipient<text:s/>have<text:s/>a<text:s/>zero<text:s/>tolerance<text:s/>for<text:s/>inaction<text:s/>approach<text:s/>to<text:s/>tackling<text:s/>sexual<text:s/>harassment<text:s/>(“SH”)</text:span><text:span text:style-name="T120_2"><text:a xlink:type="simple" xlink:href="#_bookmark4"><text:span text:style-name="T120_3">.</text:span><text:span text:style-name="T120_4">5</text:span></text:a></text:span><text:span text:style-name="T120_5">This<text:s/>means<text:s/>the<text:s/>Recipient<text:s/>will<text:s/>take<text:s/>all<text:s/>reasonable<text:s/>steps<text:s/>to<text:s/>prevent<text:s/>SH<text:s/>and<text:s/>respond</text:span><text:span text:style-name="T120_6"><text:s/></text:span><text:span text:style-name="T120_7">appropriately</text:span><text:span text:style-name="T120_8"><text:s/></text:span><text:span text:style-name="T120_9">when</text:span><text:span text:style-name="T120_10"><text:s/></text:span><text:span text:style-name="T120_11">reports</text:span><text:span text:style-name="T120_12"><text:s/></text:span><text:span text:style-name="T120_13">of</text:span><text:span text:style-name="T120_14"><text:s/></text:span><text:span text:style-name="T120_15">SH</text:span><text:span text:style-name="T120_16"><text:s/></text:span><text:span text:style-name="T120_17">arise,</text:span><text:span text:style-name="T120_18"><text:s/></text:span><text:span text:style-name="T120_19">in</text:span><text:span text:style-name="T120_20"><text:s/></text:span><text:span text:style-name="T120_21">accordance</text:span><text:span text:style-name="T120_22"><text:s/></text:span><text:span text:style-name="T120_23">with</text:span><text:span text:style-name="T120_24"><text:s/></text:span><text:span text:style-name="T120_25">its</text:span><text:span text:style-name="T120_26"><text:s/></text:span><text:span text:style-name="T120_27">regulations,</text:span><text:span text:style-name="T120_28"><text:s/></text:span><text:span text:style-name="T120_29">rules,</text:span><text:span text:style-name="T120_30"><text:s/></text:span><text:span text:style-name="T120_31">policies<text:s/>and<text:s/>procedures.</text:span></text:p>
        <text:p text:style-name="P121"/>
        <text:p text:style-name="P122"/>
        <text:p text:style-name="P123"><text:span text:style-name="T123_1">Unless<text:s/>inconsistent<text:s/>with<text:s/>a<text:s/>specific<text:s/>regulation,<text:s/>rule,<text:s/>policy<text:s/>or<text:s/>procedure<text:s/>governing<text:s/>the<text:s/>Recipient,<text:s/>the<text:s/>Recipient</text:span><text:span text:style-name="T123_2"><text:s/></text:span><text:span text:style-name="T123_3">will</text:span><text:span text:style-name="T123_4"><text:s/></text:span><text:span text:style-name="T123_5">apply</text:span><text:span text:style-name="T123_6"><text:s/></text:span><text:span text:style-name="T123_7">the</text:span><text:span text:style-name="T123_8"><text:s/></text:span><text:span text:style-name="T123_9">following</text:span><text:span text:style-name="T123_10"><text:s/></text:span><text:span text:style-name="T123_11">principles</text:span><text:span text:style-name="T123_12"><text:s/></text:span><text:span text:style-name="T123_13">and</text:span><text:span text:style-name="T123_14"><text:s/></text:span><text:span text:style-name="T123_15">practices</text:span><text:span text:style-name="T123_16"><text:s/></text:span><text:span text:style-name="T123_17">when</text:span><text:span text:style-name="T123_18"><text:s/></text:span><text:span text:style-name="T123_19">implementing</text:span><text:span text:style-name="T123_20"><text:s/></text:span><text:span text:style-name="T123_21">the</text:span><text:span text:style-name="T123_22"><text:s/></text:span><text:span text:style-name="T123_23">activities</text:span><text:span text:style-name="T123_24"><text:s/></text:span><text:span text:style-name="T123_25">under</text:span><text:span text:style-name="T123_26"><text:s/></text:span><text:span text:style-name="T123_27">this<text:s/></text:span><text:span text:style-name="T123_28">arrangement:</text:span></text:p>
        <text:p text:style-name="P124"><draw:custom-shape svg:x="2.514cm" svg:y="0.68cm" svg:width="5.135cm" svg:height="0.071cm" draw:style-name="FR5" draw:z-index="4"><draw:enhanced-geometry draw:type="non-primitive" svg:viewBox="0 0 1000000 1000000" draw:enhanced-path="M 999814 0 L 0 0 0 0 0 959861 0 959861 999814 959861 999814 959861 999814 0 Z N" draw:text-areas="0 0 1000000 1000000"/></draw:custom-shape></text:p>
        <text:list text:style-name="LS4" xml:id="list21">
          <text:list-item>
            <text:p text:style-name="P125"><text:bookmark-start text:name="_bookmark2"/><text:bookmark-end text:name="_bookmark2"/><text:span text:style-name="T125_1">See</text:span><text:span text:style-name="T125_2"><text:s/></text:span><text:span text:style-name="T125_3">UNSG</text:span><text:span text:style-name="T125_4"><text:s/></text:span><text:span text:style-name="T125_5">Bulletin</text:span><text:span text:style-name="T125_6"><text:s/></text:span><text:span text:style-name="T125_7">ST/SGB/2003/13</text:span><text:span text:style-name="T125_8"><text:s/></text:span><text:span text:style-name="T125_9">for</text:span><text:span text:style-name="T125_10"><text:s/></text:span><text:span text:style-name="T125_11">the</text:span><text:span text:style-name="T125_12"><text:s/></text:span><text:span text:style-name="T125_13">definition</text:span><text:span text:style-name="T125_14"><text:s/></text:span><text:span text:style-name="T125_15">of</text:span><text:span text:style-name="T125_16"><text:s/></text:span><text:span text:style-name="T125_17">sexual</text:span><text:span text:style-name="T125_18"><text:s/></text:span><text:span text:style-name="T125_19">exploitation</text:span><text:span text:style-name="T125_20"><text:s/></text:span><text:span text:style-name="T125_21">and</text:span><text:span text:style-name="T125_22"><text:s/>abuse.</text:span></text:p>
          </text:list-item>
          <text:list-item>
            <text:p text:style-name="P126"><text:bookmark-start text:name="_bookmark3"/><text:bookmark-end text:name="_bookmark3"/><text:span text:style-name="T126_1">A</text:span><text:span text:style-name="T126_2"><text:s/></text:span><text:span text:style-name="T126_3">victim/survivor</text:span><text:span text:style-name="T126_4"><text:s/></text:span><text:span text:style-name="T126_5">centered-approach</text:span><text:span text:style-name="T126_6"><text:s/></text:span><text:span text:style-name="T126_7">is</text:span><text:span text:style-name="T126_8"><text:s/></text:span><text:span text:style-name="T126_9">one</text:span><text:span text:style-name="T126_10"><text:s/></text:span><text:span text:style-name="T126_11">for</text:span><text:span text:style-name="T126_12"><text:s/></text:span><text:span text:style-name="T126_13">which</text:span><text:span text:style-name="T126_14"><text:s/></text:span><text:span text:style-name="T126_15">the</text:span><text:span text:style-name="T126_16"><text:s/></text:span><text:span text:style-name="T126_17">victim/survivor’s</text:span><text:span text:style-name="T126_18"><text:s/></text:span><text:span text:style-name="T126_19">dignity,</text:span><text:span text:style-name="T126_20"><text:s/></text:span><text:span text:style-name="T126_21">experiences,</text:span><text:span text:style-name="T126_22"><text:s/></text:span><text:span text:style-name="T126_23">considerations,</text:span><text:span text:style-name="T126_24"><text:s/></text:span><text:span text:style-name="T126_25">needs,</text:span><text:span text:style-name="T126_26"><text:s/></text:span><text:span text:style-name="T126_27">and</text:span><text:span text:style-name="T126_28"><text:s/></text:span><text:span text:style-name="T126_29">resiliencies</text:span><text:span text:style-name="T126_30"><text:s/></text:span><text:span text:style-name="T126_31">are</text:span><text:span text:style-name="T126_32"><text:s/></text:span><text:span text:style-name="T126_33">placed</text:span><text:span text:style-name="T126_34"><text:s/></text:span><text:span text:style-name="T126_35">at</text:span><text:span text:style-name="T126_36"><text:s/></text:span><text:span text:style-name="T126_37">the<text:s/>center</text:span><text:span text:style-name="T126_38"><text:s/></text:span><text:span text:style-name="T126_39">of</text:span><text:span text:style-name="T126_40"><text:s/></text:span><text:span text:style-name="T126_41">the</text:span><text:span text:style-name="T126_42"><text:s/></text:span><text:span text:style-name="T126_43">process,</text:span><text:span text:style-name="T126_44"><text:s/></text:span><text:span text:style-name="T126_45">from</text:span><text:span text:style-name="T126_46"><text:s/></text:span><text:span text:style-name="T126_47">the</text:span><text:span text:style-name="T126_48"><text:s/></text:span><text:span text:style-name="T126_49">initial<text:s/>program</text:span><text:span text:style-name="T126_50"><text:s/></text:span><text:span text:style-name="T126_51">design</text:span><text:span text:style-name="T126_52"><text:s/></text:span><text:span text:style-name="T126_53">to</text:span><text:span text:style-name="T126_54"><text:s/></text:span><text:span text:style-name="T126_55">investigating</text:span><text:span text:style-name="T126_56"><text:s/></text:span><text:span text:style-name="T126_57">and</text:span><text:span text:style-name="T126_58"><text:s/></text:span><text:span text:style-name="T126_59">responding</text:span><text:span text:style-name="T126_60"><text:s/></text:span><text:span text:style-name="T126_61">to</text:span><text:span text:style-name="T126_62"><text:s/></text:span><text:span text:style-name="T126_63">potential</text:span><text:span text:style-name="T126_64"><text:s/></text:span><text:span text:style-name="T126_65">incidents.</text:span><text:span text:style-name="T126_66"><text:s/></text:span><text:span text:style-name="T126_67">Consistent</text:span><text:span text:style-name="T126_68"><text:s/></text:span><text:span text:style-name="T126_69">with</text:span><text:span text:style-name="T126_70"><text:s/></text:span><text:span text:style-name="T126_71">the</text:span><text:span text:style-name="T126_72"><text:s/></text:span><text:span text:style-name="T126_73">UN<text:s/>Protocol<text:s/>on<text:s/>Allegations</text:span><text:span text:style-name="T126_74"><text:s/></text:span><text:span text:style-name="T126_75">of</text:span><text:span text:style-name="T126_76"><text:s/></text:span><text:span text:style-name="T126_77">SEA</text:span><text:span text:style-name="T126_78"><text:s/></text:span><text:span text:style-name="T126_79">Involving</text:span><text:span text:style-name="T126_80"><text:s/></text:span><text:span text:style-name="T126_81">Implementing</text:span><text:span text:style-name="T126_82"><text:s/></text:span><text:span text:style-name="T126_83">Partners</text:span><text:span text:style-name="T126_84">,</text:span><text:span text:style-name="T126_85"><text:s/></text:span><text:span text:style-name="T126_86">the</text:span><text:span text:style-name="T126_87"><text:s/></text:span><text:span text:style-name="T126_88">victim/survivor</text:span><text:span text:style-name="T126_89"><text:s/></text:span><text:span text:style-name="T126_90">should</text:span><text:span text:style-name="T126_91"><text:s/></text:span><text:span text:style-name="T126_92">be</text:span><text:span text:style-name="T126_93"><text:s/></text:span><text:span text:style-name="T126_94">informed,</text:span><text:span text:style-name="T126_95"><text:s/></text:span><text:span text:style-name="T126_96">consulted</text:span><text:span text:style-name="T126_97"><text:s/></text:span><text:span text:style-name="T126_98">during</text:span><text:span text:style-name="T126_99"><text:s/></text:span><text:span text:style-name="T126_100">the</text:span><text:span text:style-name="T126_101"><text:s/></text:span><text:span text:style-name="T126_102">decision-making</text:span><text:span text:style-name="T126_103"><text:s/></text:span><text:span text:style-name="T126_104">process,</text:span><text:span text:style-name="T126_105"><text:s/></text:span><text:span text:style-name="T126_106">and</text:span><text:span text:style-name="T126_107"><text:s/></text:span><text:span text:style-name="T126_108">provide</text:span><text:span text:style-name="T126_109"><text:s/></text:span><text:span text:style-name="T126_110">consent</text:span><text:span text:style-name="T126_111"><text:s/></text:span><text:span text:style-name="T126_112">on</text:span><text:span text:style-name="T126_113"><text:s/></text:span><text:span text:style-name="T126_114">the<text:s/>possible</text:span><text:span text:style-name="T126_115"><text:s/></text:span><text:span text:style-name="T126_116">use<text:s/>and<text:s/>disclosure<text:s/>of<text:s/>their</text:span><text:span text:style-name="T126_117"><text:s/></text:span><text:span text:style-name="T126_118">information.<text:s/>Those<text:s/>interacting<text:s/>with<text:s/>the<text:s/>victim/survivor<text:s/>and/or<text:s/>handling<text:s/>information<text:s/>regarding<text:s/>the<text:s/>allegation<text:s/>will<text:s/>maintain</text:span><text:span text:style-name="T126_119"><text:s/></text:span><text:span text:style-name="T126_120">confidentiality,</text:span><text:span text:style-name="T126_121"><text:s/></text:span><text:span text:style-name="T126_122">ensure</text:span><text:span text:style-name="T126_123"><text:s/></text:span><text:span text:style-name="T126_124">safety</text:span><text:span text:style-name="T126_125"><text:s/></text:span><text:span text:style-name="T126_126">of</text:span><text:span text:style-name="T126_127"><text:s/></text:span><text:span text:style-name="T126_128">the</text:span><text:span text:style-name="T126_129"><text:s/></text:span><text:span text:style-name="T126_130">victim/survivor,</text:span><text:span text:style-name="T126_131"><text:s/></text:span><text:span text:style-name="T126_132">and</text:span><text:span text:style-name="T126_133"><text:s/></text:span><text:span text:style-name="T126_134">apply</text:span><text:span text:style-name="T126_135"><text:s/></text:span><text:span text:style-name="T126_136">victim/survivor-centered</text:span><text:span text:style-name="T126_137"><text:s/></text:span><text:span text:style-name="T126_138">principles</text:span><text:span text:style-name="T126_139"><text:s/></text:span><text:span text:style-name="T126_140">which</text:span><text:span text:style-name="T126_141"><text:s/></text:span><text:span text:style-name="T126_142">are</text:span><text:span text:style-name="T126_143"><text:s/></text:span><text:span text:style-name="T126_144">safety,</text:span><text:span text:style-name="T126_145"><text:s/></text:span><text:span text:style-name="T126_146">confidentiality,</text:span><text:span text:style-name="T126_147"><text:s/></text:span><text:span text:style-name="T126_148">respect,</text:span><text:span text:style-name="T126_149"><text:s/></text:span><text:span text:style-name="T126_150">and<text:s/>non-discrimination.</text:span><text:span text:style-name="T126_151"><text:s/></text:span><text:span text:style-name="T126_152">When</text:span><text:span text:style-name="T126_153"><text:s/></text:span><text:span text:style-name="T126_154">the</text:span><text:span text:style-name="T126_155"><text:s/></text:span><text:span text:style-name="T126_156">victim/survivor</text:span><text:span text:style-name="T126_157"><text:s/></text:span><text:span text:style-name="T126_158">is</text:span><text:span text:style-name="T126_159"><text:s/></text:span><text:span text:style-name="T126_160">a</text:span><text:span text:style-name="T126_161"><text:s/></text:span><text:span text:style-name="T126_162">child,</text:span><text:span text:style-name="T126_163"><text:s/></text:span><text:span text:style-name="T126_164">the</text:span><text:span text:style-name="T126_165"><text:s/></text:span><text:span text:style-name="T126_166">approach</text:span><text:span text:style-name="T126_167"><text:s/></text:span><text:span text:style-name="T126_168">will</text:span><text:span text:style-name="T126_169"><text:s/></text:span><text:span text:style-name="T126_170">consider</text:span><text:span text:style-name="T126_171"><text:s/></text:span><text:span text:style-name="T126_172">the</text:span><text:span text:style-name="T126_173"><text:s/></text:span><text:span text:style-name="T126_174">best</text:span><text:span text:style-name="T126_175"><text:s/></text:span><text:span text:style-name="T126_176">interests</text:span><text:span text:style-name="T126_177"><text:s/></text:span><text:span text:style-name="T126_178">of</text:span><text:span text:style-name="T126_179"><text:s/></text:span><text:span text:style-name="T126_180">the</text:span><text:span text:style-name="T126_181"><text:s/></text:span><text:span text:style-name="T126_182">child</text:span><text:span text:style-name="T126_183"><text:s/></text:span><text:span text:style-name="T126_184">and</text:span><text:span text:style-name="T126_185"><text:s/></text:span><text:span text:style-name="T126_186">engage</text:span><text:span text:style-name="T126_187"><text:s/></text:span><text:span text:style-name="T126_188">with</text:span><text:span text:style-name="T126_189"><text:s/></text:span><text:span text:style-name="T126_190">the</text:span><text:span text:style-name="T126_191"><text:s/></text:span><text:span text:style-name="T126_192">family/caregivers</text:span><text:span text:style-name="T126_193"><text:s/></text:span><text:span text:style-name="T126_194">as<text:s/>appropriate.<text:s/>Staff<text:s/>and<text:s/>partners<text:s/>should</text:span><text:span text:style-name="T126_195"><text:s/></text:span><text:span text:style-name="T126_196">comply<text:s/>with<text:s/>host<text:s/>country<text:s/>and</text:span><text:span text:style-name="T126_197"><text:s/></text:span><text:span text:style-name="T126_198">local<text:s/>child</text:span><text:span text:style-name="T126_199"><text:s/></text:span><text:span text:style-name="T126_200">welfare<text:s/>and<text:s/>protection<text:s/>legislation<text:s/>and<text:s/>international<text:s/>standards,<text:s/>whichever<text:s/>gives<text:s/>greater<text:s/>protection.</text:span></text:p>
          </text:list-item>
        </text:list>
        <text:p text:style-name="P127"><text:bookmark-start text:name="_bookmark4"/><text:bookmark-end text:name="_bookmark4"/><text:span text:style-name="T127_1">5</text:span><text:span text:style-name="T127_2"><text:s/></text:span><text:span text:style-name="T127_3">See</text:span><text:span text:style-name="T127_4"><text:s/></text:span><text:span text:style-name="T127_5">the</text:span><text:span text:style-name="T127_6"><text:s/></text:span><text:span text:style-name="T127_7">UN</text:span><text:span text:style-name="T127_8"><text:s/></text:span><text:span text:style-name="T127_9">System</text:span><text:span text:style-name="T127_10"><text:s/></text:span><text:span text:style-name="T127_11">Model</text:span><text:span text:style-name="T127_12"><text:s/></text:span><text:span text:style-name="T127_13">Policy</text:span><text:span text:style-name="T127_14"><text:s/></text:span><text:span text:style-name="T127_15">on</text:span><text:span text:style-name="T127_16"><text:s/></text:span><text:span text:style-name="T127_17">Sexual</text:span><text:span text:style-name="T127_18"><text:s/></text:span><text:span text:style-name="T127_19">Harassment</text:span><text:span text:style-name="T127_20"><text:s/></text:span><text:span text:style-name="T127_21">and</text:span><text:span text:style-name="T127_22"><text:s/></text:span><text:span text:style-name="T127_23">the</text:span><text:span text:style-name="T127_24"><text:s/></text:span><text:span text:style-name="T127_25">UN</text:span><text:span text:style-name="T127_26"><text:s/></text:span><text:span text:style-name="T127_27">Secretary-General’s</text:span><text:span text:style-name="T127_28"><text:s/></text:span><text:span text:style-name="T127_29">Bulletin</text:span><text:span text:style-name="T127_30"><text:s/></text:span><text:span text:style-name="T127_31">ST/SGB/2019/8</text:span><text:span text:style-name="T127_32"><text:s/></text:span><text:span text:style-name="T127_33">for</text:span><text:span text:style-name="T127_34"><text:s/></text:span><text:span text:style-name="T127_35">the</text:span><text:span text:style-name="T127_36"><text:s/></text:span><text:span text:style-name="T127_37">uniform</text:span><text:span text:style-name="T127_38"><text:s/></text:span><text:span text:style-name="T127_39">definition</text:span><text:span text:style-name="T127_40"><text:s/></text:span><text:span text:style-name="T127_41">of</text:span><text:span text:style-name="T127_42"><text:s/></text:span><text:span text:style-name="T127_43">sexual<text:s/>harassment<text:s/>in<text:s/>the<text:s/>UN<text:s/>System.</text:span></text:p>
      </text:section>
      <text:section text:style-name="S6" text:name="S6">
        <text:list text:style-name="LS4" xml:id="list23" text:continue-list="list21">
          <text:list-item>
            <text:list>
              <text:list-item>
                <text:p text:style-name="P128"><text:span text:style-name="T128_1">A</text:span><text:span text:style-name="T128_2"><text:s/></text:span><text:span text:style-name="T128_3">victim/survivor-centred</text:span><text:span text:style-name="T128_4"><text:s/></text:span><text:span text:style-name="T128_5">approach</text:span><text:span text:style-name="T128_6"><text:s/></text:span><text:span text:style-name="T128_7">to</text:span><text:span text:style-name="T128_8"><text:s/></text:span><text:span text:style-name="T128_9">SH</text:span><text:span text:style-name="T128_10"><text:s/></text:span><text:span text:style-name="T128_11">issues;</text:span></text:p>
              </text:list-item>
              <text:list-item>
                <text:p text:style-name="P129"><text:span text:style-name="T129_1">Strong</text:span><text:span text:style-name="T129_2"><text:s/></text:span><text:span text:style-name="T129_3">leadership</text:span><text:span text:style-name="T129_4"><text:s/></text:span><text:span text:style-name="T129_5">and</text:span><text:span text:style-name="T129_6"><text:s/></text:span><text:span text:style-name="T129_7">signaling</text:span><text:span text:style-name="T129_8"><text:s/></text:span><text:span text:style-name="T129_9">on</text:span><text:span text:style-name="T129_10"><text:s/></text:span><text:span text:style-name="T129_11">tackling</text:span><text:span text:style-name="T129_12"><text:s/></text:span><text:span text:style-name="T129_13">SH;</text:span></text:p>
              </text:list-item>
              <text:list-item>
                <text:p text:style-name="P130"><text:span text:style-name="T130_1">Make</text:span><text:span text:style-name="T130_2"><text:s/></text:span><text:span text:style-name="T130_3">all</text:span><text:span text:style-name="T130_4"><text:s/></text:span><text:span text:style-name="T130_5">reasonable</text:span><text:span text:style-name="T130_6"><text:s/></text:span><text:span text:style-name="T130_7">efforts</text:span><text:span text:style-name="T130_8"><text:s/></text:span><text:span text:style-name="T130_9">to</text:span><text:span text:style-name="T130_10"><text:s/></text:span><text:span text:style-name="T130_11">address</text:span><text:span text:style-name="T130_12"><text:s/></text:span><text:span text:style-name="T130_13">gender</text:span><text:span text:style-name="T130_14"><text:s/></text:span><text:span text:style-name="T130_15">inequality</text:span><text:span text:style-name="T130_16"><text:s/></text:span><text:span text:style-name="T130_17">and</text:span><text:span text:style-name="T130_18"><text:s/></text:span><text:span text:style-name="T130_19">other</text:span><text:span text:style-name="T130_20"><text:s/></text:span><text:span text:style-name="T130_21">power<text:s/></text:span><text:span text:style-name="T130_22">imbalances.</text:span></text:p>
              </text:list-item>
              <text:list-item>
                <text:p text:style-name="P131"><text:span text:style-name="T131_1">Reporting</text:span><text:span text:style-name="T131_2"><text:s/></text:span><text:span text:style-name="T131_3">to</text:span><text:span text:style-name="T131_4"><text:s/></text:span><text:span text:style-name="T131_5">enhance</text:span><text:span text:style-name="T131_6"><text:s/></text:span><text:span text:style-name="T131_7">accountability</text:span><text:span text:style-name="T131_8"><text:s/></text:span><text:span text:style-name="T131_9">and</text:span><text:span text:style-name="T131_10"><text:s/></text:span><text:span text:style-name="T131_11">transparency;</text:span></text:p>
              </text:list-item>
            </text:list>
          </text:list-item>
        </text:list>
        <text:p text:style-name="P132"/>
        <text:list text:style-name="LS3" xml:id="list27">
          <text:list-item>
            <text:p text:style-name="P133"><text:span text:style-name="T133_1">The</text:span><text:span text:style-name="T133_2"><text:s/></text:span><text:span text:style-name="T133_3">Recipient</text:span><text:span text:style-name="T133_4"><text:s/></text:span><text:span text:style-name="T133_5">will</text:span><text:span text:style-name="T133_6"><text:s/></text:span><text:span text:style-name="T133_7">adhere</text:span><text:span text:style-name="T133_8"><text:s/></text:span><text:span text:style-name="T133_9">to</text:span><text:span text:style-name="T133_10"><text:s/></text:span><text:span text:style-name="T133_11">the</text:span><text:span text:style-name="T133_12"><text:s/></text:span><text:span text:style-name="T133_13">following</text:span><text:span text:style-name="T133_14"><text:s/></text:span><text:span text:style-name="T133_15">requirements:</text:span></text:p>
            <text:list>
              <text:list-item>
                <text:p text:style-name="P134"><text:span text:style-name="T134_1">Allegations</text:span><text:span text:style-name="T134_2"><text:s/></text:span><text:span text:style-name="T134_3">of</text:span><text:span text:style-name="T134_4"><text:s/></text:span><text:span text:style-name="T134_5">SEA</text:span></text:p>
                <text:list>
                  <text:list-item>
                    <text:p text:style-name="P135"><text:span text:style-name="T135_1">The</text:span><text:span text:style-name="T135_2"><text:s/></text:span><text:span text:style-name="T135_3">Recipient</text:span><text:span text:style-name="T135_4"><text:s/></text:span><text:span text:style-name="T135_5">will</text:span><text:span text:style-name="T135_6"><text:s/></text:span><text:span text:style-name="T135_7">promptly</text:span><text:span text:style-name="T135_8"><text:s/></text:span><text:span text:style-name="T135_9">report</text:span><text:span text:style-name="T135_10"><text:s/></text:span><text:span text:style-name="T135_11">all</text:span><text:span text:style-name="T135_12"><text:s/></text:span><text:span text:style-name="T135_13">allegations</text:span><text:span text:style-name="T135_14"><text:s/></text:span><text:span text:style-name="T135_15">of</text:span><text:span text:style-name="T135_16"><text:s/></text:span><text:span text:style-name="T135_17">SEA</text:span><text:span text:style-name="T135_18"><text:s/></text:span><text:span text:style-name="T135_19">credible</text:span><text:span text:style-name="T135_20"><text:s/></text:span><text:span text:style-name="T135_21">enough</text:span><text:span text:style-name="T135_22"><text:s/></text:span><text:span text:style-name="T135_23">to</text:span><text:span text:style-name="T135_24"><text:s/></text:span><text:span text:style-name="T135_25">warrant</text:span><text:span text:style-name="T135_26"><text:s/></text:span><text:span text:style-name="T135_27">an<text:s/>investigation<text:s/>through<text:s/>the<text:s/>Secretary-General’s<text:s/>reporting<text:s/>mechanism<text:s/>(the<text:s/>”Report”).</text:span></text:p>
                  </text:list-item>
                  <text:list-item>
                    <text:p text:style-name="P136"><text:span text:style-name="T136_1">When<text:s/>the<text:s/>Recipient<text:s/>reports<text:s/>an<text:s/>allegation<text:s/>of<text:s/>SEA<text:s/>to,<text:s/>or<text:s/>becomes<text:s/>aware<text:s/>of<text:s/>an<text:s/>allegation<text:s/>reported<text:s/>through,</text:span><text:span text:style-name="T136_2"><text:s/></text:span><text:span text:style-name="T136_3">the</text:span><text:span text:style-name="T136_4"><text:s/></text:span><text:span text:style-name="T136_5">Report</text:span><text:span text:style-name="T136_6"><text:s/></text:span><text:span text:style-name="T136_7">that</text:span><text:span text:style-name="T136_8"><text:s/></text:span><text:span text:style-name="T136_9">is</text:span><text:span text:style-name="T136_10"><text:s/></text:span><text:span text:style-name="T136_11">(i)</text:span><text:span text:style-name="T136_12"><text:s/></text:span><text:span text:style-name="T136_13">directly</text:span><text:span text:style-name="T136_14"><text:s/></text:span><text:span text:style-name="T136_15">related</text:span><text:span text:style-name="T136_16"><text:s/></text:span><text:span text:style-name="T136_17">to</text:span><text:span text:style-name="T136_18"><text:s/></text:span><text:span text:style-name="T136_19">the</text:span><text:span text:style-name="T136_20"><text:s/></text:span><text:span text:style-name="T136_21">activities</text:span><text:span text:style-name="T136_22"><text:s/></text:span><text:span text:style-name="T136_23">funded</text:span><text:span text:style-name="T136_24"><text:s/></text:span><text:span text:style-name="T136_25">by</text:span><text:span text:style-name="T136_26"><text:s/></text:span><text:span text:style-name="T136_27">this</text:span><text:span text:style-name="T136_28"><text:s/></text:span><text:span text:style-name="T136_29">arrangement</text:span><text:span text:style-name="T136_30"><text:s/></text:span><text:span text:style-name="T136_31">or,</text:span><text:span text:style-name="T136_32"><text:s/></text:span><text:span text:style-name="T136_33">(ii)</text:span><text:span text:style-name="T136_34"><text:s/></text:span><text:span text:style-name="T136_35"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</text:span><text:span text:style-name="T136_36"><text:a xlink:type="simple" xlink:href="mailto:reportingconcerns@fcdo.gov.uk"><text:span text:style-name="T136_37">reportingconcerns@fcdo.gov.uk</text:span></text:a></text:span><text:span text:style-name="T136_38"><text:s/>of<text:s/>the<text:s/>report<text:s/>made<text:s/>and<text:s/>the<text:s/>relevant<text:s/>arrangement<text:s/>number,<text:s/>if<text:s/>applicable<text:s/>and<text:s/>provide<text:s/>information<text:s/>containing<text:s/>the<text:s/>level<text:s/>of<text:s/>detail<text:s/>that<text:s/>the<text:s/>Recipient<text:s/>is<text:s/>aware<text:s/>of.</text:span></text:p>
                  </text:list-item>
                  <text:list-item>
                    <text:p text:style-name="P137"><text:span text:style-name="T137_1">Upon</text:span><text:span text:style-name="T137_2"><text:s/></text:span><text:span text:style-name="T137_3">request</text:span><text:span text:style-name="T137_4"><text:s/></text:span><text:span text:style-name="T137_5">from</text:span><text:span text:style-name="T137_6"><text:s/></text:span><text:span text:style-name="T137_7">FCDO,</text:span><text:span text:style-name="T137_8"><text:s/></text:span><text:span text:style-name="T137_9">the</text:span><text:span text:style-name="T137_10"><text:s/></text:span><text:span text:style-name="T137_11">Recipient</text:span><text:span text:style-name="T137_12"><text:s/></text:span><text:span text:style-name="T137_13">agrees</text:span><text:span text:style-name="T137_14"><text:s/></text:span><text:span text:style-name="T137_15">to</text:span><text:span text:style-name="T137_16"><text:s/></text:span><text:span text:style-name="T137_17">provide</text:span><text:span text:style-name="T137_18"><text:s/></text:span><text:span text:style-name="T137_19">further</text:span><text:span text:style-name="T137_20"><text:s/></text:span><text:span text:style-name="T137_21">available</text:span><text:span text:style-name="T137_22"><text:s/></text:span><text:span text:style-name="T137_23">relevant</text:span><text:span text:style-name="T137_24"><text:s/></text:span><text:span text:style-name="T137_25">information<text:s/>the</text:span><text:span text:style-name="T137_26"><text:s/></text:span><text:span text:style-name="T137_27">Recipient</text:span><text:span text:style-name="T137_28"><text:s/></text:span><text:span text:style-name="T137_29">is</text:span><text:span text:style-name="T137_30"><text:s/></text:span><text:span text:style-name="T137_31">aware</text:span><text:span text:style-name="T137_32"><text:s/></text:span><text:span text:style-name="T137_33">of</text:span><text:span text:style-name="T137_34"><text:s/></text:span><text:span text:style-name="T137_35">for</text:span><text:span text:style-name="T137_36"><text:s/></text:span><text:span text:style-name="T137_37">allegations</text:span><text:span text:style-name="T137_38"><text:s/></text:span><text:span text:style-name="T137_39">notified</text:span><text:span text:style-name="T137_40"><text:s/></text:span><text:span text:style-name="T137_41">under</text:span><text:span text:style-name="T137_42"><text:s/></text:span><text:span text:style-name="T137_43">paragraph</text:span><text:span text:style-name="T137_44"><text:s/></text:span><text:span text:style-name="T137_45">2a</text:span><text:span text:style-name="T137_46"><text:s/></text:span><text:span text:style-name="T137_47">(ii)<text:s/>including</text:span><text:span text:style-name="T137_48"><text:s/></text:span><text:span text:style-name="T137_49">about</text:span><text:span text:style-name="T137_50"><text:s/></text:span><text:span text:style-name="T137_51">subsequent<text:s/>measures<text:s/>taken<text:s/>by<text:s/>the<text:s/>Recipient,<text:s/>unless<text:s/>disclosure<text:s/>of<text:s/>such<text:s/>information<text:s/>would<text:s/>be<text:s/>inconsistent<text:s/>with<text:s/>the<text:s/>Recipient’s<text:s/>regulations,<text:s/>rules,<text:s/>policies<text:s/>and<text:s/>procedures<text:s/>concerning<text:s/>disclosure<text:s/>of<text:s/>information</text:span></text:p>
                  </text:list-item>
                </text:list>
              </text:list-item>
              <text:list-item>
                <text:p text:style-name="P138"><text:span text:style-name="T138_1">Allegations</text:span><text:span text:style-name="T138_2"><text:s/></text:span><text:span text:style-name="T138_3">of</text:span><text:span text:style-name="T138_4"><text:s/></text:span><text:span text:style-name="T138_5">SH</text:span></text:p>
                <text:list>
                  <text:list-item>
                    <text:p text:style-name="P139"><text:span text:style-name="T139_1">The</text:span><text:span text:style-name="T139_2"><text:s/></text:span><text:span text:style-name="T139_3">Recipient</text:span><text:span text:style-name="T139_4"><text:s/></text:span><text:span text:style-name="T139_5">will</text:span><text:span text:style-name="T139_6"><text:s/></text:span><text:span text:style-name="T139_7">report</text:span><text:span text:style-name="T139_8"><text:s/></text:span><text:span text:style-name="T139_9">allegations</text:span><text:span text:style-name="T139_10"><text:s/></text:span><text:span text:style-name="T139_11">of</text:span><text:span text:style-name="T139_12"><text:s/></text:span><text:span text:style-name="T139_13">sexual</text:span><text:span text:style-name="T139_14"><text:s/></text:span><text:span text:style-name="T139_15">harassment</text:span><text:span text:style-name="T139_16"><text:s/></text:span><text:span text:style-name="T139_17">and</text:span><text:span text:style-name="T139_18"><text:s/></text:span><text:span text:style-name="T139_19">measures</text:span><text:span text:style-name="T139_20"><text:s/></text:span><text:span text:style-name="T139_21">taken</text:span><text:span text:style-name="T139_22"><text:s/></text:span><text:span text:style-name="T139_23">through</text:span><text:span text:style-name="T139_24"><text:s/></text:span><text:span text:style-name="T139_25">existing<text:s/>reporting<text:s/>mechanisms.</text:span></text:p>
                  </text:list-item>
                  <text:list-item>
                    <text:p text:style-name="P140"><text:span text:style-name="T140_1">Where<text:s/>the<text:s/>Recipient<text:s/>has<text:s/>determined<text:s/>that<text:s/>the<text:s/>allegations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</text:span><text:span text:style-name="T140_2"><text:a xlink:type="simple" xlink:href="mailto:reportingconcerns@fcdo.gov.uk"><text:span text:style-name="T140_3">reportingconcerns@fcdo.gov.uk</text:span></text:a></text:span><text:span text:style-name="T140_4"><text:s/></text:span><text:span text:style-name="T140_5">and</text:span><text:span text:style-name="T140_6"><text:s/></text:span><text:span text:style-name="T140_7">provide</text:span><text:span text:style-name="T140_8"><text:s/></text:span><text:span text:style-name="T140_9">information</text:span><text:span text:style-name="T140_10"><text:s/></text:span><text:span text:style-name="T140_11">containing</text:span><text:span text:style-name="T140_12"><text:s/></text:span><text:span text:style-name="T140_13">the<text:s/>level</text:span><text:span text:style-name="T140_14"><text:s/></text:span><text:span text:style-name="T140_15">of</text:span><text:span text:style-name="T140_16"><text:s/></text:span><text:span text:style-name="T140_17">detail</text:span><text:span text:style-name="T140_18"><text:s/></text:span><text:span text:style-name="T140_19">of</text:span><text:span text:style-name="T140_20"><text:s/></text:span><text:span text:style-name="T140_21">the</text:span><text:span text:style-name="T140_22"><text:s/></text:span><text:span text:style-name="T140_23">existing<text:s/>reporting<text:s/>mechanisms.</text:span></text:p>
                  </text:list-item>
                  <text:list-item>
                    <text:p text:style-name="P141"><text:span text:style-name="T141_1">Upon<text:s/>request<text:s/>from<text:s/>the<text:s/>FCDO,<text:s/>the<text:s/>Recipient<text:s/>agrees<text:s/>to<text:s/>provide<text:s/>further<text:s/>available<text:s/>relevant<text:s/>information,<text:s/>that<text:s/>the<text:s/>Recipient<text:s/>is<text:s/>aware<text:s/>of<text:s/>unless<text:s/>disclosure<text:s/>of<text:s/>such<text:s/>information<text:s/>would<text:s/>be<text:s/>inconsistent</text:span><text:span text:style-name="T141_2"><text:s/></text:span><text:span text:style-name="T141_3">with</text:span><text:span text:style-name="T141_4"><text:s/></text:span><text:span text:style-name="T141_5">the</text:span><text:span text:style-name="T141_6"><text:s/></text:span><text:span text:style-name="T141_7">Recipient’s</text:span><text:span text:style-name="T141_8"><text:s/></text:span><text:span text:style-name="T141_9">regulations,</text:span><text:span text:style-name="T141_10"><text:s/></text:span><text:span text:style-name="T141_11">rules,</text:span><text:span text:style-name="T141_12"><text:s/></text:span><text:span text:style-name="T141_13">policies</text:span><text:span text:style-name="T141_14"><text:s/></text:span><text:span text:style-name="T141_15">and</text:span><text:span text:style-name="T141_16"><text:s/></text:span><text:span text:style-name="T141_17">procedures</text:span><text:span text:style-name="T141_18"><text:s/></text:span><text:span text:style-name="T141_19">concerning</text:span><text:span text:style-name="T141_20"><text:s/></text:span><text:span text:style-name="T141_21">disclosure</text:span><text:span text:style-name="T141_22"><text:s/></text:span><text:span text:style-name="T141_23">of<text:s/></text:span><text:span text:style-name="T141_24">information.</text:span></text:p>
                  </text:list-item>
                </text:list>
              </text:list-item>
            </text:list>
          </text:list-item>
        </text:list>
        <text:p text:style-name="P142"/>
        <text:list text:style-name="LS3" xml:id="list36" text:continue-list="list27">
          <text:list-item>
            <text:p text:style-name="P143"><text:span text:style-name="T143_1">It<text:s/>is<text:s/>understood<text:s/>and<text:s/>accepted<text:s/>that<text:s/>the<text:s/>Recipient’s<text:s/>arrangement<text:s/>to<text:s/>report<text:s/>on<text:s/>SEA<text:s/>and<text:s/>SH<text:s/>will<text:s/>be<text:s/>performed</text:span><text:span text:style-name="T143_2"><text:s/></text:span><text:span text:style-name="T143_3">in</text:span><text:span text:style-name="T143_4"><text:s/></text:span><text:span text:style-name="T143_5">accordance</text:span><text:span text:style-name="T143_6"><text:s/></text:span><text:span text:style-name="T143_7">with</text:span><text:span text:style-name="T143_8"><text:s/></text:span><text:span text:style-name="T143_9">the</text:span><text:span text:style-name="T143_10"><text:s/></text:span><text:span text:style-name="T143_11">Recipient’s</text:span><text:span text:style-name="T143_12"><text:s/></text:span><text:span text:style-name="T143_13">regulations,</text:span><text:span text:style-name="T143_14"><text:s/></text:span><text:span text:style-name="T143_15">rules,</text:span><text:span text:style-name="T143_16"><text:s/></text:span><text:span text:style-name="T143_17">policies</text:span><text:span text:style-name="T143_18"><text:s/></text:span><text:span text:style-name="T143_19">and</text:span><text:span text:style-name="T143_20"><text:s/></text:span><text:span text:style-name="T143_21">procedures,</text:span><text:span text:style-name="T143_22"><text:s/></text:span><text:span text:style-name="T143_23">including</text:span><text:span text:style-name="T143_24"><text:s/></text:span><text:span text:style-name="T143_25">its<text:s/>rules<text:s/>on<text:s/>confidentiality,<text:s/>and<text:s/>is<text:s/>subject<text:s/>to<text:s/>not<text:s/>compromising<text:s/>the<text:s/>safety,<text:s/>security,<text:s/>privacy<text:s/>and<text:s/>due<text:s/>process<text:s/>rights<text:s/>of<text:s/>any<text:s/>concerned<text:s/>persons.</text:span></text:p>
          </text:list-item>
          <text:list-item>
            <text:p text:style-name="P144"><text:span text:style-name="T144_1">When</text:span><text:span text:style-name="T144_2"><text:s/></text:span><text:span text:style-name="T144_3">the</text:span><text:span text:style-name="T144_4"><text:s/></text:span><text:span text:style-name="T144_5">Recipient</text:span><text:span text:style-name="T144_6"><text:s/></text:span><text:span text:style-name="T144_7">becomes</text:span><text:span text:style-name="T144_8"><text:s/></text:span><text:span text:style-name="T144_9">aware</text:span><text:span text:style-name="T144_10"><text:s/></text:span><text:span text:style-name="T144_11">of</text:span><text:span text:style-name="T144_12"><text:s/></text:span><text:span text:style-name="T144_13">reasonable</text:span><text:span text:style-name="T144_14"><text:s/></text:span><text:span text:style-name="T144_15">suspicions,</text:span><text:span text:style-name="T144_16"><text:s/></text:span><text:span text:style-name="T144_17">complaints</text:span><text:span text:style-name="T144_18"><text:s/></text:span><text:span text:style-name="T144_19">or</text:span><text:span text:style-name="T144_20"><text:s/></text:span><text:span text:style-name="T144_21">reports</text:span><text:span text:style-name="T144_22"><text:s/></text:span><text:span text:style-name="T144_23">of</text:span><text:span text:style-name="T144_24"><text:s/></text:span><text:span text:style-name="T144_25">SEA</text:span><text:span text:style-name="T144_26"><text:s/></text:span><text:span text:style-name="T144_27">or</text:span><text:span text:style-name="T144_28"><text:s/></text:span><text:span text:style-name="T144_29">SH<text:s/>by<text:s/>its<text:s/>personnel,<text:s/>the<text:s/>Recipient<text:s/>will,<text:s/>as<text:s/>appropriate<text:s/>under<text:s/>its<text:s/>regulations,<text:s/>rules,<text:s/>policies,<text:s/>and<text:s/>procedures,<text:s/>take<text:s/>reasonable,<text:s/>swift<text:s/>and<text:s/>appropriate<text:s/>action<text:s/>to<text:s/>stop<text:s/>harm<text:s/>occurring,<text:s/>investigate<text:s/>and<text:s/>report<text:s/>to<text:s/>relevant<text:s/>authorities<text:s/>(for<text:s/>potential<text:s/>criminal<text:s/>matters),<text:s/>as<text:s/>appropriate<text:s/>and<text:s/>when<text:s/>safe<text:s/>to<text:s/>do<text:s/>so,<text:s/>after<text:s/>considering<text:s/>the<text:s/>wishes<text:s/>of<text:s/>the<text:s/>victim/survivor.</text:span></text:p>
          </text:list-item>
        </text:list>
        <text:p text:style-name="P145"/>
        <text:list text:style-name="LS3" xml:id="list38" text:continue-list="list27">
          <text:list-item>
            <text:p text:style-name="P146"><text:span text:style-name="T146_1">FCDO<text:s/>or<text:s/>any<text:s/>of<text:s/>its<text:s/>duly<text:s/>authorized<text:s/>representatives<text:s/>may,<text:s/>in<text:s/>accordance<text:s/>with<text:s/>agreed<text:s/>mutually<text:s/>accepted</text:span><text:span text:style-name="T146_2"><text:s/></text:span><text:span text:style-name="T146_3">terms</text:span><text:span text:style-name="T146_4"><text:s/></text:span><text:span text:style-name="T146_5">of</text:span><text:span text:style-name="T146_6"><text:s/></text:span><text:span text:style-name="T146_7">reference,</text:span><text:span text:style-name="T146_8"><text:s/></text:span><text:span text:style-name="T146_9">carry</text:span><text:span text:style-name="T146_10"><text:s/></text:span><text:span text:style-name="T146_11">out</text:span><text:span text:style-name="T146_12"><text:s/></text:span><text:span text:style-name="T146_13">reviews</text:span><text:span text:style-name="T146_14"><text:s/></text:span><text:span text:style-name="T146_15">or</text:span><text:span text:style-name="T146_16"><text:s/></text:span><text:span text:style-name="T146_17">evaluations</text:span><text:span text:style-name="T146_18"><text:s/></text:span><text:span text:style-name="T146_19">or</text:span><text:span text:style-name="T146_20"><text:s/></text:span><text:span text:style-name="T146_21">other</text:span><text:span text:style-name="T146_22"><text:s/></text:span><text:span text:style-name="T146_23">assessment</text:span><text:span text:style-name="T146_24"><text:s/></text:span><text:span text:style-name="T146_25">measures</text:span><text:span text:style-name="T146_26"><text:s/></text:span><text:span text:style-name="T146_27">to</text:span><text:span text:style-name="T146_28"><text:s/></text:span><text:span text:style-name="T146_29">verify<text:s/>the<text:s/>Recipient’s<text:s/>zero<text:s/>tolerance<text:s/>for<text:s/>SEA<text:s/>and<text:s/>SH,<text:s/>provided<text:s/>that<text:s/>such<text:s/>measures<text:s/>are<text:s/>consistent<text:s/>with<text:s/>the<text:s/>single<text:s/>audit<text:s/>principle<text:s/>governing<text:s/>the<text:s/>UN,<text:s/>if<text:s/>applicable.<text:s/>The<text:s/>Recipient<text:s/>will<text:s/>fully<text:s/>cooperate<text:s/>within<text:s/>the<text:s/>scope<text:s/>of<text:s/>the<text:s/>terms<text:s/>of<text:s/>reference<text:s/>with<text:s/>any<text:s/>such<text:s/>reasonable<text:s/>requests<text:s/>by<text:s/>FCDO<text:s/>or<text:s/>any<text:s/>of<text:s/>its<text:s/>duly<text:s/>authorized<text:s/>representatives<text:s/>or<text:s/>agents<text:s/>to<text:s/>carry<text:s/>out<text:s/>such<text:s/>measures.</text:span></text:p>
          </text:list-item>
        </text:list>
      </text:section>
      <text:section text:style-name="S7" text:name="S7">
        <text:list text:style-name="LS3" xml:id="list39" text:continue-list="list27">
          <text:list-item>
            <text:p text:style-name="P147"><text:span text:style-name="T147_1">Any<text:s/>information<text:s/>or<text:s/>documentation<text:s/>provided<text:s/>in<text:s/>accordance<text:s/>with<text:s/>these<text:s/>provisions<text:s/>will<text:s/>be<text:s/>treated<text:s/>by<text:s/>FCDO<text:s/>with<text:s/>utmost<text:s/>discretion<text:s/>in<text:s/>order<text:s/>to<text:s/>ensure,<text:s/></text:span><text:span text:style-name="T147_2">inter<text:s/>alia</text:span><text:span text:style-name="T147_3">,<text:s/>the<text:s/>probity<text:s/>of<text:s/>any<text:s/>investigation,<text:s/>protect<text:s/>sensitive<text:s/>information,<text:s/>ensure<text:s/>the<text:s/>safety<text:s/>and<text:s/>security<text:s/>of<text:s/>persons<text:s/>and<text:s/>respect<text:s/>the<text:s/>due<text:s/>process<text:s/>rights<text:s/>of<text:s/>all<text:s/>involved.<text:s/>FCDO<text:s/>will<text:s/>presume<text:s/>information/documentation<text:s/>to<text:s/>be<text:s/>confidential,<text:s/>deliberative,<text:s/>and<text:s/>investigatory<text:s/>and</text:span><text:span text:style-name="T147_4"><text:s/></text:span><text:span text:style-name="T147_5">will</text:span><text:span text:style-name="T147_6"><text:s/></text:span><text:span text:style-name="T147_7">ensure</text:span><text:span text:style-name="T147_8"><text:s/></text:span><text:span text:style-name="T147_9">that</text:span><text:span text:style-name="T147_10"><text:s/></text:span><text:span text:style-name="T147_11">information/documentation</text:span><text:span text:style-name="T147_12"><text:s/></text:span><text:span text:style-name="T147_13">provided</text:span><text:span text:style-name="T147_14"><text:s/></text:span><text:span text:style-name="T147_15">to<text:s/>FCDO<text:s/>will</text:span><text:span text:style-name="T147_16"><text:s/></text:span><text:span text:style-name="T147_17">be<text:s/>available<text:s/>solely<text:s/>to<text:s/>those<text:s/>who<text:s/>strictly<text:s/>require<text:s/>access<text:s/>to<text:s/>such<text:s/>information/documentation.<text:s/>Any<text:s/>disclosure<text:s/>of<text:s/>such<text:s/>information/documentation<text:s/>beyond<text:s/>such<text:s/>personnel<text:s/>will<text:s/>require<text:s/>notification<text:s/>and<text:s/>consultation<text:s/>with<text:s/>the<text:s/>Recipient.<text:s/>FCDO<text:s/>will<text:s/>obtain<text:s/>the<text:s/>express<text:s/>written<text:s/>authorization<text:s/>of<text:s/>the<text:s/>Recipient<text:s/>before<text:s/>disclosing<text:s/>any<text:s/>such</text:span><text:span text:style-name="T147_18"><text:s/></text:span><text:span text:style-name="T147_19">information/documentation</text:span><text:span text:style-name="T147_20"><text:s/></text:span><text:span text:style-name="T147_21">in</text:span><text:span text:style-name="T147_22"><text:s/></text:span><text:span text:style-name="T147_23">a</text:span><text:span text:style-name="T147_24"><text:s/></text:span><text:span text:style-name="T147_25">judicial</text:span><text:span text:style-name="T147_26"><text:s/></text:span><text:span text:style-name="T147_27">proceeding</text:span><text:span text:style-name="T147_28"><text:s/></text:span><text:span text:style-name="T147_29">or</text:span><text:span text:style-name="T147_30"><text:s/></text:span><text:span text:style-name="T147_31">to</text:span><text:span text:style-name="T147_32"><text:s/></text:span><text:span text:style-name="T147_33">the</text:span><text:span text:style-name="T147_34"><text:s/></text:span><text:span text:style-name="T147_35">public,</text:span><text:span text:style-name="T147_36"><text:s/></text:span><text:span text:style-name="T147_37">unless</text:span><text:span text:style-name="T147_38"><text:s/></text:span><text:span text:style-name="T147_39">disclosure</text:span><text:span text:style-name="T147_40"><text:s/></text:span><text:span text:style-name="T147_41">is</text:span><text:span text:style-name="T147_42"><text:s/></text:span><text:span text:style-name="T147_43">otherwise<text:s/>required<text:s/>by<text:s/>law<text:s/>applicable<text:s/>to<text:s/>FCDO<text:s/>and<text:s/>is<text:s/>not<text:s/>subject<text:s/>to<text:s/>the<text:s/>Recipient’s<text:s/>privileges<text:s/>and<text:s/>immunities<text:s/>under<text:s/>international<text:s/>and/or<text:s/>national<text:s/>law<text:s/>(such<text:s/>as<text:s/>information/documentation<text:s/>constituting<text:s/>UN<text:s/>archives).</text:span></text:p>
          </text:list-item>
        </text:list>
        <text:p text:style-name="P148"/>
        <text:list text:style-name="LS3" xml:id="list40" text:continue-list="list27">
          <text:list-item>
            <text:p text:style-name="P149"><text:span text:style-name="T149_1">Unless<text:s/>the<text:s/>regulations,<text:s/>rules,<text:s/>policies,<text:s/>and<text:s/>procedures<text:s/>applicable<text:s/>to<text:s/>the<text:s/>Recipient<text:s/>are<text:s/>amended<text:s/>at<text:s/>an<text:s/>earlier<text:s/>stage,<text:s/>and/or<text:s/>there<text:s/>are<text:s/>other<text:s/>substantive<text:s/>changes<text:s/>to<text:s/>any<text:s/>of<text:s/>the<text:s/>referenced<text:s/>policies,<text:s/>processes<text:s/>or<text:s/>mechanisms,<text:s/>the<text:s/>above<text:s/>provisions<text:s/>are<text:s/>subject<text:s/>to<text:s/>possible<text:s/>review<text:s/>two<text:s/>years<text:s/>after<text:s/>the<text:s/>date<text:s/>of<text:s/>FCDO’s<text:s/>mutual<text:s/>decision<text:s/>on<text:s/>their<text:s/>text<text:s/>with<text:s/>the<text:s/>Recipient<text:s/>(27<text:s/>July<text:s/>2021).<text:s/>Any<text:s/>changes<text:s/>to<text:s/>the<text:s/>above<text:s/>provisions<text:s/>that<text:s/>may<text:s/>be<text:s/>mutually<text:s/>decided<text:s/>following<text:s/>such<text:s/>a<text:s/>review<text:s/>will<text:s/>take<text:s/>effect<text:s/>at<text:s/>least<text:s/>four<text:s/>years</text:span><text:span text:style-name="T149_2"><text:s/></text:span><text:span text:style-name="T149_3">after</text:span><text:span text:style-name="T149_4"><text:s/></text:span><text:span text:style-name="T149_5">the</text:span><text:span text:style-name="T149_6"><text:s/></text:span><text:span text:style-name="T149_7">date</text:span><text:span text:style-name="T149_8"><text:s/></text:span><text:span text:style-name="T149_9">of</text:span><text:span text:style-name="T149_10"><text:s/></text:span><text:span text:style-name="T149_11">FCDO’s</text:span><text:span text:style-name="T149_12"><text:s/></text:span><text:span text:style-name="T149_13">mutual</text:span><text:span text:style-name="T149_14"><text:s/></text:span><text:span text:style-name="T149_15">decision</text:span><text:span text:style-name="T149_16"><text:s/></text:span><text:span text:style-name="T149_17">on</text:span><text:span text:style-name="T149_18"><text:s/></text:span><text:span text:style-name="T149_19">the</text:span><text:span text:style-name="T149_20"><text:s/></text:span><text:span text:style-name="T149_21">present</text:span><text:span text:style-name="T149_22"><text:s/></text:span><text:span text:style-name="T149_23">text</text:span><text:span text:style-name="T149_24"><text:s/></text:span><text:span text:style-name="T149_25">with</text:span><text:span text:style-name="T149_26"><text:s/></text:span><text:span text:style-name="T149_27">the</text:span><text:span text:style-name="T149_28"><text:s/></text:span><text:span text:style-name="T149_29">Recipient,</text:span><text:span text:style-name="T149_30"><text:s/></text:span><text:span text:style-name="T149_31">until</text:span><text:span text:style-name="T149_32"><text:s/></text:span><text:span text:style-name="T149_33">which</text:span><text:span text:style-name="T149_34"><text:s/></text:span><text:span text:style-name="T149_35">time<text:s/>the<text:s/>above<text:s/>provisions<text:s/>will<text:s/>continue<text:s/>to<text:s/>apply.</text:span></text:p>
          </text:list-item>
        </text:list>
      </text:section>
      <text:section text:style-name="S8" text:name="S8">
        <text:p text:style-name="P150"/>
        <text:p text:style-name="P151"/>
        <text:p text:style-name="P152"><text:span text:style-name="T152_1">Annex</text:span><text:span text:style-name="T152_2"><text:s/></text:span><text:span text:style-name="T152_3">2</text:span></text:p>
        <text:p text:style-name="P153"/>
        <text:h text:style-name="P154" text:outline-level="2"><text:span text:style-name="T154_1">UNICEF</text:span><text:span text:style-name="T154_2"><text:s/></text:span><text:span text:style-name="T154_3">and</text:span><text:span text:style-name="T154_4"><text:s/></text:span><text:span text:style-name="T154_5">WHO</text:span><text:span text:style-name="T154_6"><text:s/></text:span><text:span text:style-name="T154_7">Yemen</text:span></text:h>
        <text:p text:style-name="P155"/>
        <text:h text:style-name="P156" text:outline-level="3"><text:span text:style-name="T156_1">Request</text:span><text:span text:style-name="T156_2"><text:s/></text:span><text:span text:style-name="T156_3">for</text:span><text:span text:style-name="T156_4"><text:s/></text:span><text:span text:style-name="T156_5">FCDO</text:span><text:span text:style-name="T156_6"><text:s/></text:span><text:span text:style-name="T156_7">and</text:span><text:span text:style-name="T156_8"><text:s/></text:span><text:span text:style-name="T156_9">KSrelief</text:span><text:span text:style-name="T156_10"><text:s/></text:span><text:span text:style-name="T156_11">Support</text:span><text:span text:style-name="T156_12"><text:s/></text:span><text:span text:style-name="T156_13">for</text:span><text:span text:style-name="T156_14"><text:s/></text:span><text:span text:style-name="T156_15">Emergency</text:span><text:span text:style-name="T156_16"><text:s/></text:span><text:span text:style-name="T156_17">Cholera</text:span><text:span text:style-name="T156_18"><text:s/></text:span><text:span text:style-name="T156_19">Response</text:span><text:span text:style-name="T156_20"><text:s/></text:span><text:span text:style-name="T156_21">Programming</text:span><text:span text:style-name="T156_22"><text:s/></text:span><text:span text:style-name="T156_23">in</text:span><text:span text:style-name="T156_24"><text:s/></text:span><text:span text:style-name="T156_25">Yemen</text:span></text:h>
        <text:p text:style-name="P157"/>
        <text:p text:style-name="P158"><text:span text:style-name="T158_1">October</text:span><text:span text:style-name="T158_2"><text:s/></text:span><text:span text:style-name="T158_3">2024</text:span></text:p>
        <text:list text:style-name="LS2" xml:id="list41">
          <text:list-item>
            <text:h text:style-name="P159" text:outline-level="2"><text:span text:style-name="T159_1">Situation</text:span><text:span text:style-name="T159_2"><text:s/></text:span><text:span text:style-name="T159_3">overview</text:span></text:h>
          </text:list-item>
        </text:list>
        <text:p text:style-name="P160"/>
        <text:p text:style-name="P161"><text:span text:style-name="T161_1">As</text:span><text:span text:style-name="T161_2"><text:s/></text:span><text:span text:style-name="T161_3">of</text:span><text:span text:style-name="T161_4"><text:s/></text:span><text:span text:style-name="T161_5">7</text:span><text:span text:style-name="T161_6">th</text:span><text:span text:style-name="T161_7"><text:s/></text:span><text:span text:style-name="T161_8">October</text:span><text:span text:style-name="T161_9"><text:s/></text:span><text:span text:style-name="T161_10">2024,</text:span><text:span text:style-name="T161_11"><text:s/></text:span><text:span text:style-name="T161_12">over</text:span><text:span text:style-name="T161_13"><text:s/></text:span><text:span text:style-name="T161_14">205,341</text:span><text:span text:style-name="T161_15"><text:s/></text:span><text:span text:style-name="T161_16">cases</text:span><text:span text:style-name="T161_17"><text:s/></text:span><text:span text:style-name="T161_18">of</text:span><text:span text:style-name="T161_19"><text:s/></text:span><text:span text:style-name="T161_20">acute</text:span><text:span text:style-name="T161_21"><text:s/></text:span><text:span text:style-name="T161_22">watery</text:span><text:span text:style-name="T161_23"><text:s/></text:span><text:span text:style-name="T161_24">diarrhea</text:span><text:span text:style-name="T161_25"><text:s/></text:span><text:span text:style-name="T161_26">(AWD)/suspected</text:span><text:span text:style-name="T161_27"><text:s/></text:span><text:span text:style-name="T161_28">cholera</text:span><text:span text:style-name="T161_29"><text:s/></text:span><text:span text:style-name="T161_30">cases</text:span><text:span text:style-name="T161_31"><text:s/></text:span><text:span text:style-name="T161_32">have<text:s/>been<text:s/>reported<text:s/>in<text:s/>Yemen,<text:s/>with<text:s/>more<text:s/>than<text:s/>724<text:s/>associated<text:s/>deaths<text:s/>nationwide<text:s/>in<text:s/>2024</text:span><text:span text:style-name="T161_33"><text:a xlink:type="simple" xlink:href="#_bookmark5"><text:span text:style-name="T161_34">6</text:span><text:span text:style-name="T161_35">.</text:span></text:a></text:span><text:span text:style-name="T161_36"><text:s/>Women<text:s/>and<text:s/>girls<text:s/>account<text:s/>for<text:s/>53<text:s/>per<text:s/>cent<text:s/>of<text:s/>the<text:s/>cases<text:s/>with<text:s/>most<text:s/>affected<text:s/>age<text:s/>group<text:s/>being<text:s/>15–29-year-olds<text:s/>(24<text:s/>per<text:s/>cent).<text:s/>Approximately<text:s/>83<text:s/>per<text:s/>cent<text:s/>of<text:s/>these<text:s/>cases<text:s/>were<text:s/>reported<text:s/>in<text:s/>15<text:s/>northern<text:s/>governorates.</text:span></text:p>
        <text:p text:style-name="P162"><text:span text:style-name="T162_1">In<text:s/>the<text:s/>next<text:s/>six<text:s/>months,<text:s/>based<text:s/>on<text:s/>recent<text:s/>trends,<text:s/>partners<text:s/>anticipate<text:s/>the<text:s/>outbreak<text:s/>to<text:s/>continue—with<text:s/>new<text:s/>cases<text:s/>expected<text:s/>to<text:s/>reach<text:s/>upwards<text:s/>of<text:s/>244,000<text:s/>between<text:s/>October<text:s/>2024<text:s/>and<text:s/>March<text:s/>2025</text:span><text:span text:style-name="T162_2"><text:a xlink:type="simple" xlink:href="#_bookmark6"><text:span text:style-name="T162_3">7</text:span><text:span text:style-name="T162_4">.</text:span></text:a></text:span><text:span text:style-name="T162_5"><text:s/></text:span><text:span text:style-name="T162_6">Out<text:s/>of<text:s/>these,<text:s/>40<text:s/>per<text:s/>cent<text:s/>are<text:s/>expected<text:s/>to<text:s/>be<text:s/>severe<text:s/>cases<text:s/>(67,000<text:s/>to<text:s/>137,000<text:s/>cases)<text:s/>in<text:s/>need<text:s/>of<text:s/>treatment<text:s/>across<text:s/>Yemen.<text:s/>The<text:s/>outbreak<text:s/>is<text:s/>being<text:s/>driven<text:s/>by<text:s/>both<text:s/>food<text:s/>and<text:s/>water<text:s/>contamination,<text:s/>putting<text:s/>vulnerable<text:s/>populations<text:s/>with<text:s/>limited</text:span><text:span text:style-name="T162_7"><text:s/></text:span><text:span text:style-name="T162_8">access</text:span><text:span text:style-name="T162_9"><text:s/></text:span><text:span text:style-name="T162_10">to</text:span><text:span text:style-name="T162_11"><text:s/></text:span><text:span text:style-name="T162_12">safe</text:span><text:span text:style-name="T162_13"><text:s/></text:span><text:span text:style-name="T162_14">water</text:span><text:span text:style-name="T162_15"><text:s/></text:span><text:span text:style-name="T162_16">and</text:span><text:span text:style-name="T162_17"><text:s/></text:span><text:span text:style-name="T162_18">sanitation</text:span><text:span text:style-name="T162_19"><text:s/></text:span><text:span text:style-name="T162_20">facilities,</text:span><text:span text:style-name="T162_21"><text:s/></text:span><text:span text:style-name="T162_22">malnourished</text:span><text:span text:style-name="T162_23"><text:s/></text:span><text:span text:style-name="T162_24">children,</text:span><text:span text:style-name="T162_25"><text:s/></text:span><text:span text:style-name="T162_26">pregnant</text:span><text:span text:style-name="T162_27"><text:s/></text:span><text:span text:style-name="T162_28">and</text:span><text:span text:style-name="T162_29"><text:s/></text:span><text:span text:style-name="T162_30">lactating</text:span><text:span text:style-name="T162_31"><text:s/></text:span><text:span text:style-name="T162_32">women,<text:s/>people<text:s/>with<text:s/>underlying<text:s/>health<text:s/>conditions,<text:s/>internally<text:s/>displaced<text:s/>persons<text:s/>and<text:s/>elderly<text:s/>at<text:s/>the<text:s/>highest<text:s/>risk.</text:span></text:p>
        <text:list text:style-name="LS2" xml:id="list42" text:continue-list="list41">
          <text:list-item>
            <text:h text:style-name="P163" text:outline-level="2"><text:span text:style-name="T163_1">Current</text:span><text:span text:style-name="T163_2"><text:s/></text:span><text:span text:style-name="T163_3">response</text:span></text:h>
          </text:list-item>
        </text:list>
        <text:p text:style-name="P164"/>
        <text:p text:style-name="P165"><text:span text:style-name="T165_1">UN</text:span><text:span text:style-name="T165_2"><text:s/></text:span><text:span text:style-name="T165_3">agencies</text:span><text:span text:style-name="T165_4"><text:s/></text:span><text:span text:style-name="T165_5">and</text:span><text:span text:style-name="T165_6"><text:s/></text:span><text:span text:style-name="T165_7">partner</text:span><text:span text:style-name="T165_8"><text:s/></text:span><text:span text:style-name="T165_9">organizations,</text:span><text:span text:style-name="T165_10"><text:s/></text:span><text:span text:style-name="T165_11">in</text:span><text:span text:style-name="T165_12"><text:s/></text:span><text:span text:style-name="T165_13">coordination</text:span><text:span text:style-name="T165_14"><text:s/></text:span><text:span text:style-name="T165_15">with</text:span><text:span text:style-name="T165_16"><text:s/></text:span><text:span text:style-name="T165_17">local</text:span><text:span text:style-name="T165_18"><text:s/></text:span><text:span text:style-name="T165_19">authorities,</text:span><text:span text:style-name="T165_20"><text:s/></text:span><text:span text:style-name="T165_21">are</text:span><text:span text:style-name="T165_22"><text:s/></text:span><text:span text:style-name="T165_23">responding</text:span><text:span text:style-name="T165_24"><text:s/></text:span><text:span text:style-name="T165_25">to</text:span><text:span text:style-name="T165_26"><text:s/></text:span><text:span text:style-name="T165_27">the</text:span><text:span text:style-name="T165_28"><text:s/></text:span><text:span text:style-name="T165_29">ongoing<text:s/>outbreak</text:span><text:span text:style-name="T165_30"><text:s/></text:span><text:span text:style-name="T165_31">through</text:span><text:span text:style-name="T165_32"><text:s/></text:span><text:span text:style-name="T165_33">a</text:span><text:span text:style-name="T165_34"><text:s/></text:span><text:span text:style-name="T165_35">nationwide</text:span><text:span text:style-name="T165_36"><text:s/></text:span><text:span text:style-name="T165_37">Multisectoral</text:span><text:span text:style-name="T165_38"><text:s/></text:span><text:span text:style-name="T165_39">Cholera</text:span><text:span text:style-name="T165_40"><text:s/></text:span><text:span text:style-name="T165_41">Outbreak</text:span><text:span text:style-name="T165_42"><text:s/></text:span><text:span text:style-name="T165_43">Response</text:span><text:span text:style-name="T165_44"><text:s/></text:span><text:span text:style-name="T165_45">plan</text:span><text:span text:style-name="T165_46"><text:s/></text:span><text:span text:style-name="T165_47">across</text:span><text:span text:style-name="T165_48"><text:s/></text:span><text:span text:style-name="T165_49">six</text:span><text:span text:style-name="T165_50"><text:s/></text:span><text:span text:style-name="T165_51">intervention</text:span><text:span text:style-name="T165_52"><text:s/></text:span><text:span text:style-name="T165_53">pillars<text:s/>namely</text:span><text:span text:style-name="T165_54"><text:s/></text:span><text:span text:style-name="T165_55">(1)</text:span><text:span text:style-name="T165_56"><text:s/></text:span><text:span text:style-name="T165_57">Leadership</text:span><text:span text:style-name="T165_58"><text:s/></text:span><text:span text:style-name="T165_59">and</text:span><text:span text:style-name="T165_60"><text:s/></text:span><text:span text:style-name="T165_61">Coordination;</text:span><text:span text:style-name="T165_62"><text:s/></text:span><text:span text:style-name="T165_63">(2)</text:span><text:span text:style-name="T165_64"><text:s/></text:span><text:span text:style-name="T165_65">Surveillance,</text:span><text:span text:style-name="T165_66"><text:s/></text:span><text:span text:style-name="T165_67">Lab</text:span><text:span text:style-name="T165_68"><text:s/></text:span><text:span text:style-name="T165_69">and</text:span><text:span text:style-name="T165_70"><text:s/></text:span><text:span text:style-name="T165_71">RRTs;</text:span><text:span text:style-name="T165_72"><text:s/></text:span><text:span text:style-name="T165_73">(3):</text:span><text:span text:style-name="T165_74"><text:s/></text:span><text:span text:style-name="T165_75">Case</text:span><text:span text:style-name="T165_76"><text:s/></text:span><text:span text:style-name="T165_77">Management</text:span><text:span text:style-name="T165_78"><text:s/></text:span><text:span text:style-name="T165_79">and</text:span><text:span text:style-name="T165_80"><text:s/></text:span><text:span text:style-name="T165_81">IPC;</text:span></text:p>
        <text:p text:style-name="P166"><text:span text:style-name="T166_1">(4)</text:span><text:span text:style-name="T166_2"><text:s/></text:span><text:span text:style-name="T166_3">WASH;</text:span><text:span text:style-name="T166_4"><text:s/></text:span><text:span text:style-name="T166_5">(5)</text:span><text:span text:style-name="T166_6"><text:s/></text:span><text:span text:style-name="T166_7">RCCE/SBCC</text:span><text:span text:style-name="T166_8"><text:s/></text:span><text:span text:style-name="T166_9">and</text:span><text:span text:style-name="T166_10"><text:s/></text:span><text:span text:style-name="T166_11">(6)</text:span><text:span text:style-name="T166_12"><text:s/></text:span><text:span text:style-name="T166_13">Oral</text:span><text:span text:style-name="T166_14"><text:s/></text:span><text:span text:style-name="T166_15">Cholera</text:span><text:span text:style-name="T166_16"><text:s/></text:span><text:span text:style-name="T166_17">Vaccine</text:span><text:span text:style-name="T166_18"><text:s/></text:span><text:span text:style-name="T166_19">(OCV).</text:span></text:p>
        <text:h text:style-name="P167" text:outline-level="2"><text:span text:style-name="T167_1">UNICEF</text:span><text:span text:style-name="T167_2"><text:s/></text:span><text:span text:style-name="T167_3">response:</text:span></text:h>
        <text:p text:style-name="P168"><text:span text:style-name="T168_1">To<text:s/>date,<text:s/>UNICEF<text:s/>has<text:s/>invested<text:s/>US$<text:s/>7.9<text:s/>million<text:s/>to<text:s/>prepare,<text:s/>prevent,<text:s/>and<text:s/>respond<text:s/>to<text:s/>the<text:s/>cholera/AWD<text:s/>outbreak<text:s/>by<text:s/>combining</text:span><text:span text:style-name="T168_2"><text:s/></text:span><text:span text:style-name="T168_3">support</text:span><text:span text:style-name="T168_4"><text:s/></text:span><text:span text:style-name="T168_5">in</text:span><text:span text:style-name="T168_6"><text:s/></text:span><text:span text:style-name="T168_7">the<text:s/>areas<text:s/>of</text:span><text:span text:style-name="T168_8"><text:s/></text:span><text:span text:style-name="T168_9">water<text:s/>and</text:span><text:span text:style-name="T168_10"><text:s/></text:span><text:span text:style-name="T168_11">sanitation,<text:s/>health,</text:span><text:span text:style-name="T168_12"><text:s/></text:span><text:span text:style-name="T168_13">and</text:span><text:span text:style-name="T168_14"><text:s/></text:span><text:span text:style-name="T168_15">social<text:s/>behavioral<text:s/>change,<text:s/>benefiting<text:s/>approximately<text:s/>280,000<text:s/>people.</text:span></text:p>
        <text:p text:style-name="P169"><text:span text:style-name="T169_1">Case</text:span><text:span text:style-name="T169_2"><text:s/></text:span><text:span text:style-name="T169_3">Management<text:s/>and</text:span><text:span text:style-name="T169_4"><text:s/></text:span><text:span text:style-name="T169_5">IPC:</text:span><text:span text:style-name="T169_6"><text:s/>UNICEF<text:s/>has</text:span><text:span text:style-name="T169_7"><text:s/></text:span><text:span text:style-name="T169_8">procured</text:span><text:span text:style-name="T169_9"><text:s/></text:span><text:span text:style-name="T169_10">over</text:span><text:span text:style-name="T169_11"><text:s/></text:span><text:span text:style-name="T169_12">1,872<text:s/>AWD<text:s/>kits<text:s/>(worth<text:s/>a</text:span><text:span text:style-name="T169_13"><text:s/></text:span><text:span text:style-name="T169_14">total</text:span><text:span text:style-name="T169_15"><text:s/></text:span><text:span text:style-name="T169_16">of</text:span><text:span text:style-name="T169_17"><text:s/></text:span><text:span text:style-name="T169_18">US<text:s/>$1,435,019)<text:s/>to</text:span><text:span text:style-name="T169_19"><text:s/></text:span><text:span text:style-name="T169_20">treat</text:span><text:span text:style-name="T169_21"><text:s/></text:span><text:span text:style-name="T169_22">121,500</text:span><text:span text:style-name="T169_23"><text:s/></text:span><text:span text:style-name="T169_24">cases<text:s/>of<text:s/>AWD.<text:s/>So<text:s/>far,<text:s/>195<text:s/>kits<text:s/>have</text:span><text:span text:style-name="T169_25"><text:s/></text:span><text:span text:style-name="T169_26">been<text:s/>airlifted<text:s/>into</text:span><text:span text:style-name="T169_27"><text:s/></text:span><text:span text:style-name="T169_28">the</text:span><text:span text:style-name="T169_29"><text:s/></text:span><text:span text:style-name="T169_30">country<text:s/>(127</text:span><text:span text:style-name="T169_31"><text:s/></text:span><text:span text:style-name="T169_32">to</text:span><text:span text:style-name="T169_33"><text:s/></text:span><text:span text:style-name="T169_34">Sana’a<text:s/>and</text:span><text:span text:style-name="T169_35"><text:s/></text:span><text:span text:style-name="T169_36">68<text:s/>to</text:span><text:span text:style-name="T169_37"><text:s/></text:span><text:span text:style-name="T169_38">Aden).</text:span><text:span text:style-name="T169_39"><text:s/></text:span><text:span text:style-name="T169_40">Most</text:span><text:span text:style-name="T169_41"><text:s/></text:span><text:span text:style-name="T169_42">of</text:span><text:span text:style-name="T169_43"><text:s/></text:span><text:span text:style-name="T169_44">the</text:span><text:span text:style-name="T169_45"><text:s/></text:span><text:span text:style-name="T169_46">remaining</text:span><text:span text:style-name="T169_47"><text:s/></text:span><text:span text:style-name="T169_48">kits</text:span><text:span text:style-name="T169_49"><text:s/></text:span><text:span text:style-name="T169_50">are</text:span><text:span text:style-name="T169_51"><text:s/></text:span><text:span text:style-name="T169_52">in</text:span><text:span text:style-name="T169_53"><text:s/></text:span><text:span text:style-name="T169_54">transit</text:span><text:span text:style-name="T169_55"><text:s/></text:span><text:span text:style-name="T169_56">and</text:span><text:span text:style-name="T169_57"><text:s/></text:span><text:span text:style-name="T169_58">will</text:span><text:span text:style-name="T169_59"><text:s/></text:span><text:span text:style-name="T169_60">be</text:span><text:span text:style-name="T169_61"><text:s/></text:span><text:span text:style-name="T169_62">delivered</text:span><text:span text:style-name="T169_63"><text:s/></text:span><text:span text:style-name="T169_64">in</text:span><text:span text:style-name="T169_65"><text:s/></text:span><text:span text:style-name="T169_66">the</text:span><text:span text:style-name="T169_67"><text:s/></text:span><text:span text:style-name="T169_68">coming</text:span><text:span text:style-name="T169_69"><text:s/></text:span><text:span text:style-name="T169_70">months.</text:span><text:span text:style-name="T169_71"><text:s/></text:span><text:span text:style-name="T169_72">UNICEF</text:span><text:span text:style-name="T169_73"><text:s/></text:span><text:span text:style-name="T169_74">used<text:s/>internal<text:s/>arrangements<text:s/>to<text:s/>frontload<text:s/>the<text:s/>required<text:s/>resources<text:s/>to<text:s/>launch<text:s/>this<text:s/>procurement<text:s/>with<text:s/>the<text:s/>intent<text:s/>to<text:s/>mobilize<text:s/>resources<text:s/>to<text:s/>cover<text:s/>the<text:s/>related<text:s/>costs.</text:span></text:p>
        <text:p text:style-name="P170"><text:span text:style-name="T170_1">UNICEF<text:s/>has<text:s/>ensured<text:s/>that<text:s/>all<text:s/>the<text:s/>3,200<text:s/>UNICEF-supported<text:s/>primary<text:s/>health<text:s/>care<text:s/>(PHC)<text:s/>facilities<text:s/>across<text:s/>Yemen<text:s/>have<text:s/>the<text:s/>basic<text:s/>capacity<text:s/>to<text:s/>identify<text:s/>and<text:s/>treat<text:s/>acute<text:s/>diarrhea<text:s/>cases.<text:s/>UNICEF<text:s/>is<text:s/>providing<text:s/>additional<text:s/>support<text:s/>to<text:s/>205<text:s/>(160<text:s/>in<text:s/>the<text:s/>north<text:s/>and<text:s/>45<text:s/>in<text:s/>the<text:s/>south)<text:s/>PHCs<text:s/>to<text:s/>serve<text:s/>as<text:s/>high<text:s/>volume<text:s/>Oral<text:s/>Rehydration<text:s/>Centres<text:s/>(ORCs)<text:s/>that<text:s/>have<text:s/>additional<text:s/>capacity<text:s/>to<text:s/>isolate<text:s/>and<text:s/>treat<text:s/>cases,<text:s/>depending<text:s/>on<text:s/>the<text:s/>caseload<text:s/>in<text:s/>established<text:s/>outbreak<text:s/>areas<text:s/>served<text:s/>by<text:s/>these<text:s/>facilities.<text:s/>UNICEF<text:s/>provided<text:s/>one-time<text:s/>set-up<text:s/>funding,<text:s/>operationa</text:span><text:span text:style-name="T170_2">l<text:s/>funds,<text:s/>supplies<text:s/>and<text:s/>incentives<text:s/>for<text:s/>keeping<text:s/>these<text:s/>ORCs<text:s/>open<text:s/>24/7.<text:s/>In<text:s/>addition,<text:s/>health<text:s/>workers<text:s/>are<text:s/>also<text:s/>trained<text:s/>on<text:s/>cholera<text:s/>case<text:s/>management<text:s/>and<text:s/>infection<text:s/>prevention<text:s/>and<text:s/>control.<text:s/>These<text:s/>ORCs<text:s/>have<text:s/>improved<text:s/>access<text:s/>to<text:s/>the<text:s/>first<text:s/>line<text:s/>of<text:s/>care<text:s/>in<text:s/>established<text:s/>outbreak<text:s/>areas<text:s/>to<text:s/>reduce<text:s/>fatality<text:s/>and<text:s/>to<text:s/>ease<text:s/>the<text:s/>caseload</text:span><text:span text:style-name="T170_3"><text:s/></text:span><text:span text:style-name="T170_4">on</text:span><text:span text:style-name="T170_5"><text:s/></text:span><text:span text:style-name="T170_6">the</text:span><text:span text:style-name="T170_7"><text:s/></text:span><text:span text:style-name="T170_8">few</text:span><text:span text:style-name="T170_9"><text:s/></text:span><text:span text:style-name="T170_10">available</text:span><text:span text:style-name="T170_11"><text:s/></text:span><text:span text:style-name="T170_12">Diarrhea</text:span><text:span text:style-name="T170_13"><text:s/></text:span><text:span text:style-name="T170_14">Treatment</text:span><text:span text:style-name="T170_15"><text:s/></text:span><text:span text:style-name="T170_16">Centers</text:span><text:span text:style-name="T170_17"><text:s/></text:span><text:span text:style-name="T170_18">(DTCs);</text:span><text:span text:style-name="T170_19"><text:s/></text:span><text:span text:style-name="T170_20">UNICEF</text:span><text:span text:style-name="T170_21"><text:s/></text:span><text:span text:style-name="T170_22">is</text:span><text:span text:style-name="T170_23"><text:s/></text:span><text:span text:style-name="T170_24">supporting</text:span><text:span text:style-name="T170_25"><text:s/></text:span><text:span text:style-name="T170_26">11</text:span><text:span text:style-name="T170_27"><text:s/></text:span><text:span text:style-name="T170_28">DTCs</text:span><text:span text:style-name="T170_29"><text:s/></text:span><text:span text:style-name="T170_30">in</text:span><text:span text:style-name="T170_31"><text:s/></text:span><text:span text:style-name="T170_32">nine<text:s/>governorates<text:s/>for<text:s/>three<text:s/>months<text:s/>(please<text:s/>see<text:s/>list<text:s/>below).</text:span></text:p>
        <text:p text:style-name="P171"><text:span text:style-name="T171_1">Table</text:span><text:span text:style-name="T171_2"><text:s/></text:span><text:span text:style-name="T171_3">1:</text:span><text:span text:style-name="T171_4"><text:s/></text:span><text:span text:style-name="T171_5">List</text:span><text:span text:style-name="T171_6"><text:s/></text:span><text:span text:style-name="T171_7">of</text:span><text:span text:style-name="T171_8"><text:s/></text:span><text:span text:style-name="T171_9">currently</text:span><text:span text:style-name="T171_10"><text:s/></text:span><text:span text:style-name="T171_11">UNICEF</text:span><text:span text:style-name="T171_12"><text:s/></text:span><text:span text:style-name="T171_13">supported-</text:span><text:span text:style-name="T171_14">DTCs:</text:span></text:p>
        <table:table table:style-name="Table2"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12">
            <table:table-cell table:style-name="Cell38">
              <text:p text:style-name="P172"><text:span text:style-name="T172_1">S.</text:span><text:span text:style-name="T172_2"><text:s/></text:span><text:span text:style-name="T172_3">No</text:span></text:p>
            </table:table-cell>
            <table:table-cell table:style-name="Cell39">
              <text:p text:style-name="P173"><text:span text:style-name="T173_1">Governorate</text:span></text:p>
            </table:table-cell>
            <table:table-cell table:style-name="Cell40">
              <text:p text:style-name="P174"><text:span text:style-name="T174_1">District</text:span></text:p>
            </table:table-cell>
            <table:table-cell table:style-name="Cell41">
              <text:p text:style-name="P175"><text:span text:style-name="T175_1">DTC</text:span><text:span text:style-name="T175_2"><text:s/></text:span><text:span text:style-name="T175_3">Name</text:span></text:p>
            </table:table-cell>
          </table:table-row>
          <table:table-row table:style-name="Row13">
            <table:table-cell table:style-name="Cell42">
              <text:p text:style-name="P176"><text:span text:style-name="T176_1">1</text:span></text:p>
            </table:table-cell>
            <table:table-cell table:style-name="Cell43">
              <text:p text:style-name="P177"><text:span text:style-name="T177_1">Al</text:span><text:span text:style-name="T177_2"><text:s/></text:span><text:span text:style-name="T177_3">Hudaydah</text:span></text:p>
            </table:table-cell>
            <table:table-cell table:style-name="Cell44">
              <text:p text:style-name="P178"><text:span text:style-name="T178_1">Az</text:span><text:span text:style-name="T178_2"><text:s/></text:span><text:span text:style-name="T178_3">Zuhrah</text:span></text:p>
            </table:table-cell>
            <table:table-cell table:style-name="Cell45">
              <text:p text:style-name="P179"><text:span text:style-name="T179_1">Alzuhra</text:span><text:span text:style-name="T179_2"><text:s/></text:span><text:span text:style-name="T179_3">Rural</text:span><text:span text:style-name="T179_4"><text:s/></text:span><text:span text:style-name="T179_5">Hospital</text:span></text:p>
            </table:table-cell>
          </table:table-row>
        </table:table>
        <text:p text:style-name="P180"><draw:custom-shape svg:x="2.514cm" svg:y="0.618cm" svg:width="5.135cm" svg:height="0.071cm" draw:style-name="FR6" draw:z-index="6"><draw:enhanced-geometry draw:type="non-primitive" svg:viewBox="0 0 1000000 1000000" draw:enhanced-path="M 999814 0 L 0 0 0 0 0 959861 0 959861 999814 959861 999814 959861 999814 0 Z N" draw:text-areas="0 0 1000000 1000000"/></draw:custom-shape></text:p>
        <text:p text:style-name="P181"><text:bookmark-start text:name="_bookmark5"/><text:bookmark-end text:name="_bookmark5"/><text:span text:style-name="T181_1">6</text:span><text:span text:style-name="T181_2"><text:s/></text:span><text:span text:style-name="T181_3">Ministry</text:span><text:span text:style-name="T181_4"><text:s/></text:span><text:span text:style-name="T181_5">of</text:span><text:span text:style-name="T181_6"><text:s/></text:span><text:span text:style-name="T181_7">Health</text:span><text:span text:style-name="T181_8"><text:s/></text:span><text:span text:style-name="T181_9">reporting</text:span><text:span text:style-name="T181_10"><text:s/></text:span><text:span text:style-name="T181_11">as</text:span><text:span text:style-name="T181_12"><text:s/></text:span><text:span text:style-name="T181_13">of</text:span><text:span text:style-name="T181_14"><text:s/></text:span><text:span text:style-name="T181_15">7</text:span><text:span text:style-name="T181_16">th</text:span><text:span text:style-name="T181_17"><text:s/></text:span><text:span text:style-name="T181_18">October</text:span><text:span text:style-name="T181_19"><text:s/></text:span><text:span text:style-name="T181_20">2024</text:span></text:p>
        <text:p text:style-name="P182"><text:bookmark-start text:name="_bookmark6"/><text:bookmark-end text:name="_bookmark6"/><text:span text:style-name="T182_1">7</text:span><text:span text:style-name="T182_2"><text:s/></text:span><text:span text:style-name="T182_3">Yemen</text:span><text:span text:style-name="T182_4"><text:s/></text:span><text:span text:style-name="T182_5">Humanitarian</text:span><text:span text:style-name="T182_6"><text:s/></text:span><text:span text:style-name="T182_7">Update,</text:span><text:span text:style-name="T182_8"><text:s/></text:span><text:span text:style-name="T182_9">August-September</text:span><text:span text:style-name="T182_10"><text:s/></text:span><text:span text:style-name="T182_11">2024</text:span></text:p>
      </text:section>
      <text:section text:style-name="S9" text:name="S9">
        <text:p text:style-name="P183"/>
        <table:table table:style-name="Table3">
          <table:table-column table:style-name="Column12"/>
          <table:table-column table:style-name="Column13"/>
          <table:table-column table:style-name="Column14"/>
          <table:table-column table:style-name="Column15"/>
          <table:table-row table:style-name="Row14">
            <table:table-cell table:style-name="Cell46">
              <text:p text:style-name="P184"><text:span text:style-name="T184_1">2</text:span></text:p>
            </table:table-cell>
            <table:table-cell table:style-name="Cell47">
              <text:p text:style-name="P185"><text:span text:style-name="T185_1">Al</text:span><text:span text:style-name="T185_2"><text:s/></text:span><text:span text:style-name="T185_3">Hudaydah</text:span></text:p>
            </table:table-cell>
            <table:table-cell table:style-name="Cell48">
              <text:p text:style-name="P186"><text:span text:style-name="T186_1">Zabid</text:span></text:p>
            </table:table-cell>
            <table:table-cell table:style-name="Cell49">
              <text:p text:style-name="P187"><text:span text:style-name="T187_1">Zabid</text:span><text:span text:style-name="T187_2"><text:s/></text:span><text:span text:style-name="T187_3">HC</text:span></text:p>
            </table:table-cell>
          </table:table-row>
          <table:table-row table:style-name="Row15">
            <table:table-cell table:style-name="Cell50">
              <text:p text:style-name="P188"><text:span text:style-name="T188_1">3</text:span></text:p>
            </table:table-cell>
            <table:table-cell table:style-name="Cell51">
              <text:p text:style-name="P189"><text:span text:style-name="T189_1">Al</text:span><text:span text:style-name="T189_2"><text:s/></text:span><text:span text:style-name="T189_3">Jawf</text:span></text:p>
            </table:table-cell>
            <table:table-cell table:style-name="Cell52">
              <text:p text:style-name="P190"><text:span text:style-name="T190_1">Al</text:span><text:span text:style-name="T190_2"><text:s/></text:span><text:span text:style-name="T190_3">Hazm</text:span></text:p>
            </table:table-cell>
            <table:table-cell table:style-name="Cell53">
              <text:p text:style-name="P191"><text:span text:style-name="T191_1">Al</text:span><text:span text:style-name="T191_2"><text:s/></text:span><text:span text:style-name="T191_3">hazim</text:span><text:span text:style-name="T191_4"><text:s/></text:span><text:span text:style-name="T191_5">Hospital</text:span><text:span text:style-name="T191_6"><text:s/></text:span><text:span text:style-name="T191_7">Authority</text:span></text:p>
            </table:table-cell>
          </table:table-row>
          <table:table-row table:style-name="Row16">
            <table:table-cell table:style-name="Cell54">
              <text:p text:style-name="P192"><text:span text:style-name="T192_1">4</text:span></text:p>
            </table:table-cell>
            <table:table-cell table:style-name="Cell55">
              <text:p text:style-name="P193"><text:span text:style-name="T193_1">Hajjah</text:span></text:p>
            </table:table-cell>
            <table:table-cell table:style-name="Cell56">
              <text:p text:style-name="P194"><text:span text:style-name="T194_1">Khayran<text:s/>ALMuharraq</text:span></text:p>
            </table:table-cell>
            <table:table-cell table:style-name="Cell57">
              <text:p text:style-name="P195"><text:span text:style-name="T195_1">Dr.</text:span><text:span text:style-name="T195_2"><text:s/></text:span><text:span text:style-name="T195_3">Yaser</text:span><text:span text:style-name="T195_4"><text:s/></text:span><text:span text:style-name="T195_5">Wathab</text:span><text:span text:style-name="T195_6"><text:s/></text:span><text:span text:style-name="T195_7">Hospital</text:span></text:p>
            </table:table-cell>
          </table:table-row>
          <table:table-row table:style-name="Row17">
            <table:table-cell table:style-name="Cell58">
              <text:p text:style-name="P196"><text:span text:style-name="T196_1">5</text:span></text:p>
            </table:table-cell>
            <table:table-cell table:style-name="Cell59">
              <text:p text:style-name="P197"><text:span text:style-name="T197_1">Ibb</text:span></text:p>
            </table:table-cell>
            <table:table-cell table:style-name="Cell60">
              <text:p text:style-name="P198"><text:span text:style-name="T198_1">Ibb</text:span></text:p>
            </table:table-cell>
            <table:table-cell table:style-name="Cell61">
              <text:p text:style-name="P199"><text:span text:style-name="T199_1">AL-Sahol</text:span><text:span text:style-name="T199_2"><text:s/></text:span><text:span text:style-name="T199_3">General</text:span><text:span text:style-name="T199_4"><text:s/></text:span><text:span text:style-name="T199_5">Hospital</text:span></text:p>
            </table:table-cell>
          </table:table-row>
          <table:table-row table:style-name="Row18">
            <table:table-cell table:style-name="Cell62">
              <text:p text:style-name="P200"><text:span text:style-name="T200_1">6</text:span></text:p>
            </table:table-cell>
            <table:table-cell table:style-name="Cell63">
              <text:p text:style-name="P201"><text:span text:style-name="T201_1">Raymah</text:span></text:p>
            </table:table-cell>
            <table:table-cell table:style-name="Cell64">
              <text:p text:style-name="P202"><text:span text:style-name="T202_1">Al</text:span><text:span text:style-name="T202_2"><text:s/></text:span><text:span text:style-name="T202_3">Jabin</text:span></text:p>
            </table:table-cell>
            <table:table-cell table:style-name="Cell65">
              <text:p text:style-name="P203"><text:span text:style-name="T203_1">Althulaia</text:span><text:span text:style-name="T203_2"><text:s/></text:span><text:span text:style-name="T203_3">Hospital</text:span></text:p>
            </table:table-cell>
          </table:table-row>
          <table:table-row table:style-name="Row19">
            <table:table-cell table:style-name="Cell66">
              <text:p text:style-name="P204"><text:span text:style-name="T204_1">7</text:span></text:p>
            </table:table-cell>
            <table:table-cell table:style-name="Cell67">
              <text:p text:style-name="P205"><text:span text:style-name="T205_1">Sanaa</text:span></text:p>
            </table:table-cell>
            <table:table-cell table:style-name="Cell68">
              <text:p text:style-name="P206"><text:span text:style-name="T206_1">Jihanah</text:span></text:p>
            </table:table-cell>
            <table:table-cell table:style-name="Cell69">
              <text:p text:style-name="P207"><text:span text:style-name="T207_1">Alshaeed</text:span><text:span text:style-name="T207_2"><text:s/></text:span><text:span text:style-name="T207_3">Mohamed</text:span><text:span text:style-name="T207_4"><text:s/></text:span><text:span text:style-name="T207_5">Aldurra</text:span><text:span text:style-name="T207_6"><text:s/></text:span><text:span text:style-name="T207_7">Hospital</text:span></text:p>
            </table:table-cell>
          </table:table-row>
          <table:table-row table:style-name="Row20">
            <table:table-cell table:style-name="Cell70">
              <text:p text:style-name="P208"><text:span text:style-name="T208_1">8</text:span></text:p>
            </table:table-cell>
            <table:table-cell table:style-name="Cell71">
              <text:p text:style-name="P209"><text:span text:style-name="T209_1">AlDhala</text:span></text:p>
            </table:table-cell>
            <table:table-cell table:style-name="Cell72">
              <text:p text:style-name="P210"><text:span text:style-name="T210_1">Damt</text:span></text:p>
            </table:table-cell>
            <table:table-cell table:style-name="Cell73">
              <text:p text:style-name="P211"><text:span text:style-name="T211_1">Damt</text:span><text:span text:style-name="T211_2"><text:s/></text:span><text:span text:style-name="T211_3">Hospital</text:span></text:p>
            </table:table-cell>
          </table:table-row>
          <table:table-row table:style-name="Row21">
            <table:table-cell table:style-name="Cell74">
              <text:p text:style-name="P212"><text:span text:style-name="T212_1">9</text:span></text:p>
            </table:table-cell>
            <table:table-cell table:style-name="Cell75">
              <text:p text:style-name="P213"><text:span text:style-name="T213_1">Sa'ada</text:span></text:p>
            </table:table-cell>
            <table:table-cell table:style-name="Cell76">
              <text:p text:style-name="P214"><text:span text:style-name="T214_1">Sa'ada</text:span></text:p>
            </table:table-cell>
            <table:table-cell table:style-name="Cell77">
              <text:p text:style-name="P215"><text:span text:style-name="T215_1">AlMadinah</text:span><text:span text:style-name="T215_2"><text:s/></text:span><text:span text:style-name="T215_3">Altaibah</text:span></text:p>
            </table:table-cell>
          </table:table-row>
          <table:table-row table:style-name="Row22">
            <table:table-cell table:style-name="Cell78">
              <text:p text:style-name="P216"><text:span text:style-name="T216_1">10</text:span></text:p>
            </table:table-cell>
            <table:table-cell table:style-name="Cell79">
              <text:p text:style-name="P217"><text:span text:style-name="T217_1">Al-Jobah</text:span></text:p>
            </table:table-cell>
            <table:table-cell table:style-name="Cell80">
              <text:p text:style-name="P218"><text:span text:style-name="T218_1">Maraib</text:span></text:p>
            </table:table-cell>
            <table:table-cell table:style-name="Cell81">
              <text:p text:style-name="P219"><text:span text:style-name="T219_1">Al-Jobah</text:span><text:span text:style-name="T219_2"><text:s/></text:span><text:span text:style-name="T219_3">Hospital</text:span></text:p>
            </table:table-cell>
          </table:table-row>
        </table:table>
        <text:p text:style-name="P220"/>
        <text:p text:style-name="P221"><text:span text:style-name="T221_1">Water</text:span><text:span text:style-name="T221_2"><text:s/></text:span><text:span text:style-name="T221_3">Sanitation</text:span><text:span text:style-name="T221_4"><text:s/></text:span><text:span text:style-name="T221_5">and</text:span><text:span text:style-name="T221_6"><text:s/></text:span><text:span text:style-name="T221_7">Hygiene</text:span><text:span text:style-name="T221_8"><text:s/></text:span><text:span text:style-name="T221_9">(WASH):</text:span><text:span text:style-name="T221_10"><text:s/></text:span><text:span text:style-name="T221_11">In</text:span><text:span text:style-name="T221_12"><text:s/></text:span><text:span text:style-name="T221_13">addition,</text:span><text:span text:style-name="T221_14"><text:s/></text:span><text:span text:style-name="T221_15">around</text:span><text:span text:style-name="T221_16"><text:s/></text:span><text:span text:style-name="T221_17">56,670</text:span><text:span text:style-name="T221_18"><text:s/></text:span><text:span text:style-name="T221_19">family</text:span><text:span text:style-name="T221_20"><text:s/></text:span><text:span text:style-name="T221_21">hygiene</text:span><text:span text:style-name="T221_22"><text:s/></text:span><text:span text:style-name="T221_23">kits,</text:span><text:span text:style-name="T221_24"><text:s/></text:span><text:span text:style-name="T221_25">26,000</text:span><text:span text:style-name="T221_26"><text:s/></text:span><text:span text:style-name="T221_27">jerrycans,</text:span></text:p>
        <text:p text:style-name="P222"><text:span text:style-name="T222_1">1.15<text:s/>million<text:s/>water<text:s/>purification<text:s/>tablets,<text:s/>and<text:s/>1,558<text:s/>water<text:s/>tanks<text:s/>have<text:s/>been<text:s/>delivered<text:s/>and<text:s/>prepositioned.<text:s/>To<text:s/>raise</text:span><text:span text:style-name="T222_2"><text:s/></text:span><text:span text:style-name="T222_3">community</text:span><text:span text:style-name="T222_4"><text:s/></text:span><text:span text:style-name="T222_5">awareness,</text:span><text:span text:style-name="T222_6"><text:s/></text:span><text:span text:style-name="T222_7">government</text:span><text:span text:style-name="T222_8"><text:s/></text:span><text:span text:style-name="T222_9">and</text:span><text:span text:style-name="T222_10"><text:s/></text:span><text:span text:style-name="T222_11">district</text:span><text:span text:style-name="T222_12"><text:s/></text:span><text:span text:style-name="T222_13">structures</text:span><text:span text:style-name="T222_14"><text:s/></text:span><text:span text:style-name="T222_15">have</text:span><text:span text:style-name="T222_16"><text:s/></text:span><text:span text:style-name="T222_17">been</text:span><text:span text:style-name="T222_18"><text:s/></text:span><text:span text:style-name="T222_19">supported</text:span><text:span text:style-name="T222_20"><text:s/></text:span><text:span text:style-name="T222_21">to</text:span><text:span text:style-name="T222_22"><text:s/></text:span><text:span text:style-name="T222_23">mobilize<text:s/>community</text:span><text:span text:style-name="T222_24"><text:s/></text:span><text:span text:style-name="T222_25">volunteers</text:span><text:span text:style-name="T222_26"><text:s/></text:span><text:span text:style-name="T222_27">and</text:span><text:span text:style-name="T222_28"><text:s/></text:span><text:span text:style-name="T222_29">influencers</text:span><text:span text:style-name="T222_30"><text:s/></text:span><text:span text:style-name="T222_31">to</text:span><text:span text:style-name="T222_32"><text:s/></text:span><text:span text:style-name="T222_33">engage</text:span><text:span text:style-name="T222_34"><text:s/></text:span><text:span text:style-name="T222_35">with</text:span><text:span text:style-name="T222_36"><text:s/></text:span><text:span text:style-name="T222_37">local</text:span><text:span text:style-name="T222_38"><text:s/></text:span><text:span text:style-name="T222_39">populations</text:span><text:span text:style-name="T222_40"><text:s/></text:span><text:span text:style-name="T222_41">to</text:span><text:span text:style-name="T222_42"><text:s/></text:span><text:span text:style-name="T222_43">promote</text:span><text:span text:style-name="T222_44"><text:s/></text:span><text:span text:style-name="T222_45">key</text:span><text:span text:style-name="T222_46"><text:s/></text:span><text:span text:style-name="T222_47">prevention</text:span><text:span text:style-name="T222_48"><text:s/></text:span><text:span text:style-name="T222_49">practices.<text:s/>UNICEF<text:s/>supported<text:s/>such<text:s/>activities<text:s/>through<text:s/>print<text:s/>and<text:s/>audio<text:s/>materials<text:s/>broadcast<text:s/>by<text:s/>local<text:s/>radio<text:s/>stations.</text:span><text:span text:style-name="T222_50"><text:s/></text:span><text:span text:style-name="T222_51">Risk</text:span><text:span text:style-name="T222_52"><text:s/></text:span><text:span text:style-name="T222_53">Communication</text:span><text:span text:style-name="T222_54"><text:s/></text:span><text:span text:style-name="T222_55">and</text:span><text:span text:style-name="T222_56"><text:s/></text:span><text:span text:style-name="T222_57">Community</text:span><text:span text:style-name="T222_58"><text:s/></text:span><text:span text:style-name="T222_59">Engagement</text:span><text:span text:style-name="T222_60"><text:s/></text:span><text:span text:style-name="T222_61">(RCCE):</text:span><text:span text:style-name="T222_62"><text:s/>UNICEF</text:span><text:span text:style-name="T222_63"><text:s/></text:span><text:span text:style-name="T222_64">has</text:span><text:span text:style-name="T222_65"><text:s/></text:span><text:span text:style-name="T222_66">carried</text:span><text:span text:style-name="T222_67"><text:s/></text:span><text:span text:style-name="T222_68">out</text:span><text:span text:style-name="T222_69"><text:s/></text:span><text:span text:style-name="T222_70">several</text:span><text:span text:style-name="T222_71"><text:s/></text:span><text:span text:style-name="T222_72">interventions<text:s/>on<text:s/>Risk<text:s/>Communication<text:s/>and<text:s/>Community<text:s/>engagement<text:s/>(RCCE).<text:s/>These<text:s/>included<text:s/>conducting<text:s/>interpersonal<text:s/>and<text:s/>group<text:s/>communication<text:s/>activities<text:s/>on<text:s/>hygiene<text:s/>promotion,<text:s/>facilitated<text:s/>by<text:s/>community<text:s/>volunteers,<text:s/>religious<text:s/>leaders,</text:span><text:span text:style-name="T222_73"><text:s/></text:span><text:span text:style-name="T222_74">and</text:span><text:span text:style-name="T222_75"><text:s/></text:span><text:span text:style-name="T222_76">mother</text:span><text:span text:style-name="T222_77"><text:s/></text:span><text:span text:style-name="T222_78">groups,</text:span><text:span text:style-name="T222_79"><text:s/></text:span><text:span text:style-name="T222_80">reaching</text:span><text:span text:style-name="T222_81"><text:s/></text:span><text:span text:style-name="T222_82">approximately</text:span><text:span text:style-name="T222_83"><text:s/></text:span><text:span text:style-name="T222_84">2.8</text:span><text:span text:style-name="T222_85"><text:s/></text:span><text:span text:style-name="T222_86">million</text:span><text:span text:style-name="T222_87"><text:s/></text:span><text:span text:style-name="T222_88">individuals.</text:span><text:span text:style-name="T222_89"><text:s/></text:span><text:span text:style-name="T222_90">Additionally,</text:span><text:span text:style-name="T222_91"><text:s/></text:span><text:span text:style-name="T222_92">community<text:s/>volunteers</text:span><text:span text:style-name="T222_93"><text:s/></text:span><text:span text:style-name="T222_94">were</text:span><text:span text:style-name="T222_95"><text:s/></text:span><text:span text:style-name="T222_96">utilized</text:span><text:span text:style-name="T222_97"><text:s/></text:span><text:span text:style-name="T222_98">to</text:span><text:span text:style-name="T222_99"><text:s/></text:span><text:span text:style-name="T222_100">distribute</text:span><text:span text:style-name="T222_101"><text:s/></text:span><text:span text:style-name="T222_102">hygiene</text:span><text:span text:style-name="T222_103"><text:s/></text:span><text:span text:style-name="T222_104">kits</text:span><text:span text:style-name="T222_105"><text:s/></text:span><text:span text:style-name="T222_106">to</text:span><text:span text:style-name="T222_107"><text:s/></text:span><text:span text:style-name="T222_108">the</text:span><text:span text:style-name="T222_109"><text:s/></text:span><text:span text:style-name="T222_110">most</text:span><text:span text:style-name="T222_111"><text:s/></text:span><text:span text:style-name="T222_112">affected</text:span><text:span text:style-name="T222_113"><text:s/></text:span><text:span text:style-name="T222_114">groups,</text:span><text:span text:style-name="T222_115"><text:s/></text:span><text:span text:style-name="T222_116">including</text:span><text:span text:style-name="T222_117"><text:s/></text:span><text:span text:style-name="T222_118">internally</text:span><text:span text:style-name="T222_119"><text:s/></text:span><text:span text:style-name="T222_120">displaced<text:s/>persons</text:span><text:span text:style-name="T222_121"><text:s/></text:span><text:span text:style-name="T222_122">(IDPs)</text:span><text:span text:style-name="T222_123"><text:s/></text:span><text:span text:style-name="T222_124">and</text:span><text:span text:style-name="T222_125"><text:s/></text:span><text:span text:style-name="T222_126">marginalized</text:span><text:span text:style-name="T222_127"><text:s/></text:span><text:span text:style-name="T222_128">communities</text:span><text:span text:style-name="T222_129"><text:s/></text:span><text:span text:style-name="T222_130">to</text:span><text:span text:style-name="T222_131"><text:s/></text:span><text:span text:style-name="T222_132">support</text:span><text:span text:style-name="T222_133"><text:s/></text:span><text:span text:style-name="T222_134">adoption</text:span><text:span text:style-name="T222_135"><text:s/></text:span><text:span text:style-name="T222_136">of</text:span><text:span text:style-name="T222_137"><text:s/></text:span><text:span text:style-name="T222_138">the</text:span><text:span text:style-name="T222_139"><text:s/></text:span><text:span text:style-name="T222_140">promoted</text:span><text:span text:style-name="T222_141"><text:s/></text:span><text:span text:style-name="T222_142">practices.</text:span><text:span text:style-name="T222_143"><text:s/></text:span><text:span text:style-name="T222_144">Cholera/AWD<text:s/>messaging</text:span><text:span text:style-name="T222_145"><text:s/></text:span><text:span text:style-name="T222_146">guide</text:span><text:span text:style-name="T222_147"><text:s/></text:span><text:span text:style-name="T222_148">and</text:span><text:span text:style-name="T222_149"><text:s/></text:span><text:span text:style-name="T222_150">materials</text:span><text:span text:style-name="T222_151"><text:s/></text:span><text:span text:style-name="T222_152">were</text:span><text:span text:style-name="T222_153"><text:s/></text:span><text:span text:style-name="T222_154">regularly</text:span><text:span text:style-name="T222_155"><text:s/></text:span><text:span text:style-name="T222_156">updated<text:s/>based</text:span><text:span text:style-name="T222_157"><text:s/></text:span><text:span text:style-name="T222_158">on</text:span><text:span text:style-name="T222_159"><text:s/></text:span><text:span text:style-name="T222_160">continuous</text:span><text:span text:style-name="T222_161"><text:s/></text:span><text:span text:style-name="T222_162">social</text:span><text:span text:style-name="T222_163"><text:s/></text:span><text:span text:style-name="T222_164">listening</text:span><text:span text:style-name="T222_165"><text:s/></text:span><text:span text:style-name="T222_166">feedback</text:span><text:span text:style-name="T222_167"><text:s/></text:span><text:span text:style-name="T222_168">and<text:s/>shared<text:s/>with<text:s/>all<text:s/>relevant<text:s/>partners<text:s/>and<text:s/>clusters.<text:s/>Furthermore,<text:s/>RCCE<text:s/>support<text:s/>was<text:s/>provided<text:s/>within<text:s/>various</text:span><text:span text:style-name="T222_169"><text:s/></text:span><text:span text:style-name="T222_170">coordination<text:s/>structures,<text:s/>including<text:s/>working<text:s/>groups,<text:s/>task<text:s/>forces,<text:s/>and<text:s/>clusters,<text:s/>to<text:s/>ensure<text:s/>a<text:s/>coordinated<text:s/>and<text:s/>effective<text:s/>response.</text:span></text:p>
        <text:p text:style-name="P223"><text:span text:style-name="T223_1">An<text:s/>upward<text:s/>surge<text:s/>of<text:s/>cholera/AWD<text:s/>cases<text:s/>is<text:s/>expected<text:s/>due<text:s/>to<text:s/>the<text:s/>rainy<text:s/>season,<text:s/>flooding<text:s/>and<text:s/>the<text:s/>significant<text:s/>damage</text:span><text:span text:style-name="T223_2"><text:s/></text:span><text:span text:style-name="T223_3">caused</text:span><text:span text:style-name="T223_4"><text:s/></text:span><text:span text:style-name="T223_5">to</text:span><text:span text:style-name="T223_6"><text:s/></text:span><text:span text:style-name="T223_7">water</text:span><text:span text:style-name="T223_8"><text:s/></text:span><text:span text:style-name="T223_9">sources,</text:span><text:span text:style-name="T223_10"><text:s/></text:span><text:span text:style-name="T223_11">sewage</text:span><text:span text:style-name="T223_12"><text:s/></text:span><text:span text:style-name="T223_13">networks,</text:span><text:span text:style-name="T223_14"><text:s/></text:span><text:span text:style-name="T223_15">health</text:span><text:span text:style-name="T223_16"><text:s/></text:span><text:span text:style-name="T223_17">services</text:span><text:span text:style-name="T223_18"><text:s/></text:span><text:span text:style-name="T223_19">and</text:span><text:span text:style-name="T223_20"><text:s/></text:span><text:span text:style-name="T223_21">food</text:span><text:span text:style-name="T223_22"><text:s/></text:span><text:span text:style-name="T223_23">supply.</text:span><text:span text:style-name="T223_24"><text:s/></text:span><text:span text:style-name="T223_25">UNICEF</text:span><text:span text:style-name="T223_26"><text:s/></text:span><text:span text:style-name="T223_27">will</text:span><text:span text:style-name="T223_28"><text:s/></text:span><text:span text:style-name="T223_29">need</text:span><text:span text:style-name="T223_30"><text:s/></text:span><text:span text:style-name="T223_31">to<text:s/>continue</text:span><text:span text:style-name="T223_32"><text:s/></text:span><text:span text:style-name="T223_33">to</text:span><text:span text:style-name="T223_34"><text:s/></text:span><text:span text:style-name="T223_35">support</text:span><text:span text:style-name="T223_36"><text:s/></text:span><text:span text:style-name="T223_37">operations</text:span><text:span text:style-name="T223_38"><text:s/></text:span><text:span text:style-name="T223_39">of</text:span><text:span text:style-name="T223_40"><text:s/></text:span><text:span text:style-name="T223_41">the</text:span><text:span text:style-name="T223_42"><text:s/></text:span><text:span text:style-name="T223_43">205</text:span><text:span text:style-name="T223_44"><text:s/></text:span><text:span text:style-name="T223_45">ORCs</text:span><text:span text:style-name="T223_46"><text:s/></text:span><text:span text:style-name="T223_47">and<text:s/>11</text:span><text:span text:style-name="T223_48"><text:s/></text:span><text:span text:style-name="T223_49">DTCs</text:span><text:span text:style-name="T223_50"><text:s/></text:span><text:span text:style-name="T223_51">for</text:span><text:span text:style-name="T223_52"><text:s/></text:span><text:span text:style-name="T223_53">an</text:span><text:span text:style-name="T223_54"><text:s/></text:span><text:span text:style-name="T223_55">additional</text:span><text:span text:style-name="T223_56"><text:s/></text:span><text:span text:style-name="T223_57">three</text:span><text:span text:style-name="T223_58"><text:s/></text:span><text:span text:style-name="T223_59">months</text:span><text:span text:style-name="T223_60"><text:s/></text:span><text:span text:style-name="T223_61">and</text:span><text:span text:style-name="T223_62"><text:s/></text:span><text:span text:style-name="T223_63">will</text:span><text:span text:style-name="T223_64"><text:s/></text:span><text:span text:style-name="T223_65">need<text:s/>to<text:s/>procure<text:s/>additional<text:s/>AWD<text:s/>kits<text:s/>to<text:s/>meet<text:s/>the<text:s/>increased<text:s/>number<text:s/>of<text:s/>AWD/suspected<text:s/>cholera<text:s/>cases.</text:span></text:p>
        <text:h text:style-name="P224" text:outline-level="2"><text:span text:style-name="T224_1">WHO</text:span><text:span text:style-name="T224_2"><text:s/></text:span><text:span text:style-name="T224_3">response:</text:span></text:h>
        <text:p text:style-name="P225"><text:span text:style-name="T225_1">Leadership<text:s/>and<text:s/>Coordination:</text:span><text:span text:style-name="T225_2"><text:s/>The<text:s/>WHO,<text:s/>as</text:span><text:span text:style-name="T225_3"><text:s/></text:span><text:span text:style-name="T225_4">health<text:s/>cluster<text:s/>lead<text:s/>agency,<text:s/>has<text:s/>provided<text:s/>leadership<text:s/>and<text:s/>coordination<text:s/>for<text:s/>the<text:s/>cholera<text:s/>response<text:s/>through<text:s/>strong<text:s/>collaboration<text:s/>with<text:s/>the<text:s/>health<text:s/>sector<text:s/>partners<text:s/>and<text:s/>relevant<text:s/>authorities.<text:s/>The<text:s/>health<text:s/>cluster<text:s/>has<text:s/>been<text:s/>supporting<text:s/>the<text:s/>establishment<text:s/>of<text:s/>a<text:s/>Cholera<text:s/>Task<text:s/>Force<text:s/>under</text:span><text:span text:style-name="T225_5"><text:s/></text:span><text:span text:style-name="T225_6">the</text:span><text:span text:style-name="T225_7"><text:s/></text:span><text:span text:style-name="T225_8">leadership</text:span><text:span text:style-name="T225_9"><text:s/></text:span><text:span text:style-name="T225_10">of</text:span><text:span text:style-name="T225_11"><text:s/></text:span><text:span text:style-name="T225_12">the</text:span><text:span text:style-name="T225_13"><text:s/></text:span><text:span text:style-name="T225_14">Ministry</text:span><text:span text:style-name="T225_15"><text:s/></text:span><text:span text:style-name="T225_16">of</text:span><text:span text:style-name="T225_17"><text:s/></text:span><text:span text:style-name="T225_18">Health</text:span><text:span text:style-name="T225_19"><text:s/></text:span><text:span text:style-name="T225_20">in</text:span><text:span text:style-name="T225_21"><text:s/></text:span><text:span text:style-name="T225_22">the</text:span><text:span text:style-name="T225_23"><text:s/></text:span><text:span text:style-name="T225_24">north</text:span><text:span text:style-name="T225_25"><text:s/></text:span><text:span text:style-name="T225_26">and</text:span><text:span text:style-name="T225_27"><text:s/></text:span><text:span text:style-name="T225_28">south</text:span><text:span text:style-name="T225_29"><text:s/></text:span><text:span text:style-name="T225_30">to</text:span><text:span text:style-name="T225_31"><text:s/></text:span><text:span text:style-name="T225_32">spearhead</text:span><text:span text:style-name="T225_33"><text:s/></text:span><text:span text:style-name="T225_34">the</text:span><text:span text:style-name="T225_35"><text:s/></text:span><text:span text:style-name="T225_36">responses.</text:span><text:span text:style-name="T225_37"><text:s/></text:span><text:span text:style-name="T225_38">The</text:span><text:span text:style-name="T225_39"><text:s/></text:span><text:span text:style-name="T225_40">WHO<text:s/>supported<text:s/>the<text:s/>establishment<text:s/>of<text:s/>a<text:s/>multisectoral<text:s/>cholera<text:s/>response<text:s/>coordination<text:s/>architecture,<text:s/>including<text:s/>an<text:s/>Incident</text:span><text:span text:style-name="T225_41"><text:s/></text:span><text:span text:style-name="T225_42">Management</text:span><text:span text:style-name="T225_43"><text:s/></text:span><text:span text:style-name="T225_44">System</text:span><text:span text:style-name="T225_45"><text:s/></text:span><text:span text:style-name="T225_46">(IMS)</text:span><text:span text:style-name="T225_47"><text:s/></text:span><text:span text:style-name="T225_48">in</text:span><text:span text:style-name="T225_49"><text:s/></text:span><text:span text:style-name="T225_50">the</text:span><text:span text:style-name="T225_51"><text:s/></text:span><text:span text:style-name="T225_52">South.</text:span><text:span text:style-name="T225_53"><text:s/></text:span><text:span text:style-name="T225_54">A</text:span><text:span text:style-name="T225_55"><text:s/></text:span><text:span text:style-name="T225_56">joint</text:span><text:span text:style-name="T225_57"><text:s/></text:span><text:span text:style-name="T225_58">cholera</text:span><text:span text:style-name="T225_59"><text:s/></text:span><text:span text:style-name="T225_60">response</text:span><text:span text:style-name="T225_61"><text:s/></text:span><text:span text:style-name="T225_62">worth</text:span><text:span text:style-name="T225_63"><text:s/></text:span><text:span text:style-name="T225_64">$28M</text:span><text:span text:style-name="T225_65"><text:s/></text:span><text:span text:style-name="T225_66">was</text:span><text:span text:style-name="T225_67"><text:s/></text:span><text:span text:style-name="T225_68">developed</text:span><text:span text:style-name="T225_69"><text:s/></text:span><text:span text:style-name="T225_70">for<text:s/>the</text:span><text:span text:style-name="T225_71"><text:s/></text:span><text:span text:style-name="T225_72">period</text:span><text:span text:style-name="T225_73"><text:s/></text:span><text:span text:style-name="T225_74">March</text:span><text:span text:style-name="T225_75"><text:s/></text:span><text:span text:style-name="T225_76">to</text:span><text:span text:style-name="T225_77"><text:s/></text:span><text:span text:style-name="T225_78">September</text:span><text:span text:style-name="T225_79"><text:s/></text:span><text:span text:style-name="T225_80">2024,</text:span><text:span text:style-name="T225_81"><text:s/></text:span><text:span text:style-name="T225_82">of</text:span><text:span text:style-name="T225_83"><text:s/></text:span><text:span text:style-name="T225_84">which</text:span><text:span text:style-name="T225_85"><text:s/></text:span><text:span text:style-name="T225_86">nearly</text:span><text:span text:style-name="T225_87"><text:s/></text:span><text:span text:style-name="T225_88">$20M</text:span><text:span text:style-name="T225_89"><text:s/></text:span><text:span text:style-name="T225_90">(20%)</text:span><text:span text:style-name="T225_91"><text:s/></text:span><text:span text:style-name="T225_92">has</text:span><text:span text:style-name="T225_93"><text:s/></text:span><text:span text:style-name="T225_94">been</text:span><text:span text:style-name="T225_95"><text:s/></text:span><text:span text:style-name="T225_96">funded</text:span><text:span text:style-name="T225_97"><text:s/></text:span><text:span text:style-name="T225_98">through</text:span><text:span text:style-name="T225_99"><text:s/></text:span><text:span text:style-name="T225_100">the</text:span><text:span text:style-name="T225_101"><text:s/></text:span><text:span text:style-name="T225_102">generous<text:s/>support<text:s/>of<text:s/>multiple<text:s/>donors,<text:s/>including<text:s/>UK/FCDO<text:s/>and<text:s/>KSrelief.<text:s/>An<text:s/>Early<text:s/>Action<text:s/>Review<text:s/>(EAR)<text:s/>has<text:s/>been<text:s/>supported<text:s/>by<text:s/>WHO<text:s/>in<text:s/>the<text:s/>early<text:s/>times<text:s/>of<text:s/>the<text:s/>outbreak<text:s/>in<text:s/>Shabwa<text:s/>in<text:s/>2023<text:s/>to<text:s/>review<text:s/>the<text:s/>timeliness<text:s/>of<text:s/>the<text:s/>response</text:span><text:span text:style-name="T225_103"><text:s/></text:span><text:span text:style-name="T225_104">against</text:span><text:span text:style-name="T225_105"><text:s/></text:span><text:span text:style-name="T225_106">the</text:span><text:span text:style-name="T225_107"><text:s/></text:span><text:span text:style-name="T225_108">global<text:s/>target</text:span><text:span text:style-name="T225_109"><text:s/></text:span><text:span text:style-name="T225_110">of</text:span><text:span text:style-name="T225_111"><text:s/></text:span><text:span text:style-name="T225_112">the</text:span><text:span text:style-name="T225_113"><text:s/></text:span><text:span text:style-name="T225_114">7-1-7</text:span><text:span text:style-name="T225_115"><text:s/></text:span><text:span text:style-name="T225_116">(i.e.,<text:s/>7</text:span><text:span text:style-name="T225_117"><text:s/></text:span><text:span text:style-name="T225_118">days<text:s/>for<text:s/>detection,</text:span><text:span text:style-name="T225_119"><text:s/></text:span><text:span text:style-name="T225_120">1</text:span><text:span text:style-name="T225_121"><text:s/></text:span><text:span text:style-name="T225_122">day<text:s/>for<text:s/>notification,</text:span><text:span text:style-name="T225_123"><text:s/></text:span><text:span text:style-name="T225_124">and<text:s/>7</text:span><text:span text:style-name="T225_125"><text:s/></text:span><text:span text:style-name="T225_126">days<text:s/>to<text:s/>initiate<text:s/>and<text:s/>complete<text:s/>early<text:s/>response<text:s/>actions).<text:s/>It<text:s/>was<text:s/>found<text:s/>that<text:s/>the<text:s/>response<text:s/>achieved<text:s/>3-1-10.</text:span></text:p>
        <text:p text:style-name="P226"><text:span text:style-name="T226_1">After</text:span><text:span text:style-name="T226_2"><text:s/></text:span><text:span text:style-name="T226_3">a</text:span><text:span text:style-name="T226_4"><text:s/></text:span><text:span text:style-name="T226_5">review</text:span><text:span text:style-name="T226_6"><text:s/></text:span><text:span text:style-name="T226_7">of</text:span><text:span text:style-name="T226_8"><text:s/></text:span><text:span text:style-name="T226_9">the</text:span><text:span text:style-name="T226_10"><text:s/></text:span><text:span text:style-name="T226_11">six-month</text:span><text:span text:style-name="T226_12"><text:s/></text:span><text:span text:style-name="T226_13">response,</text:span><text:span text:style-name="T226_14"><text:s/></text:span><text:span text:style-name="T226_15">another</text:span><text:span text:style-name="T226_16"><text:s/></text:span><text:span text:style-name="T226_17">plan</text:span><text:span text:style-name="T226_18"><text:s/></text:span><text:span text:style-name="T226_19">worth</text:span><text:span text:style-name="T226_20"><text:s/></text:span><text:span text:style-name="T226_21">$20M</text:span><text:span text:style-name="T226_22"><text:s/></text:span><text:span text:style-name="T226_23">was</text:span><text:span text:style-name="T226_24"><text:s/></text:span><text:span text:style-name="T226_25">set</text:span><text:span text:style-name="T226_26"><text:s/></text:span><text:span text:style-name="T226_27">until</text:span><text:span text:style-name="T226_28"><text:s/></text:span><text:span text:style-name="T226_29">March</text:span><text:span text:style-name="T226_30"><text:s/></text:span><text:span text:style-name="T226_31">2025.</text:span><text:span text:style-name="T226_32"><text:s/></text:span><text:span text:style-name="T226_33">This</text:span><text:span text:style-name="T226_34"><text:s/></text:span><text:span text:style-name="T226_35">proposal<text:s/>will</text:span><text:span text:style-name="T226_36"><text:s/></text:span><text:span text:style-name="T226_37">contribute</text:span><text:span text:style-name="T226_38"><text:s/></text:span><text:span text:style-name="T226_39">towards</text:span><text:span text:style-name="T226_40"><text:s/></text:span><text:span text:style-name="T226_41">covering</text:span><text:span text:style-name="T226_42"><text:s/></text:span><text:span text:style-name="T226_43">half</text:span><text:span text:style-name="T226_44"><text:s/></text:span><text:span text:style-name="T226_45">of</text:span><text:span text:style-name="T226_46"><text:s/></text:span><text:span text:style-name="T226_47">this</text:span><text:span text:style-name="T226_48"><text:s/></text:span><text:span text:style-name="T226_49">plan.</text:span><text:span text:style-name="T226_50"><text:s/></text:span><text:span text:style-name="T226_51">The</text:span><text:span text:style-name="T226_52"><text:s/></text:span><text:span text:style-name="T226_53">WHO</text:span><text:span text:style-name="T226_54"><text:s/></text:span><text:span text:style-name="T226_55">has</text:span><text:span text:style-name="T226_56"><text:s/></text:span><text:span text:style-name="T226_57">been</text:span><text:span text:style-name="T226_58"><text:s/></text:span><text:span text:style-name="T226_59">working</text:span><text:span text:style-name="T226_60"><text:s/></text:span><text:span text:style-name="T226_61">with</text:span><text:span text:style-name="T226_62"><text:s/></text:span><text:span text:style-name="T226_63">health</text:span><text:span text:style-name="T226_64"><text:s/></text:span><text:span text:style-name="T226_65">and</text:span><text:span text:style-name="T226_66"><text:s/></text:span><text:span text:style-name="T226_67">WASH</text:span><text:span text:style-name="T226_68"><text:s/></text:span><text:span text:style-name="T226_69">cluster<text:s/>partners</text:span><text:span text:style-name="T226_70"><text:s/></text:span><text:span text:style-name="T226_71">to</text:span><text:span text:style-name="T226_72"><text:s/></text:span><text:span text:style-name="T226_73">conduct</text:span><text:span text:style-name="T226_74"><text:s/></text:span><text:span text:style-name="T226_75">an</text:span><text:span text:style-name="T226_76"><text:s/></text:span><text:span text:style-name="T226_77">Intra</text:span><text:span text:style-name="T226_78"><text:s/></text:span><text:span text:style-name="T226_79">Action</text:span><text:span text:style-name="T226_80"><text:s/></text:span><text:span text:style-name="T226_81">Review</text:span><text:span text:style-name="T226_82"><text:s/></text:span><text:span text:style-name="T226_83">(IAR)</text:span><text:span text:style-name="T226_84"><text:s/></text:span><text:span text:style-name="T226_85">to</text:span><text:span text:style-name="T226_86"><text:s/></text:span><text:span text:style-name="T226_87">assess</text:span><text:span text:style-name="T226_88"><text:s/></text:span><text:span text:style-name="T226_89">what</text:span><text:span text:style-name="T226_90"><text:s/></text:span><text:span text:style-name="T226_91">worked</text:span><text:span text:style-name="T226_92"><text:s/></text:span><text:span text:style-name="T226_93">well,</text:span><text:span text:style-name="T226_94"><text:s/></text:span><text:span text:style-name="T226_95">what</text:span><text:span text:style-name="T226_96"><text:s/></text:span><text:span text:style-name="T226_97">did</text:span><text:span text:style-name="T226_98"><text:s/></text:span><text:span text:style-name="T226_99">not,</text:span><text:span text:style-name="T226_100"><text:s/></text:span><text:span text:style-name="T226_101">and</text:span><text:span text:style-name="T226_102"><text:s/></text:span><text:span text:style-name="T226_103">what</text:span><text:span text:style-name="T226_104"><text:s/></text:span><text:span text:style-name="T226_105">needs<text:s/>improvement<text:s/>going<text:s/>forward.<text:s/>An<text:s/>online<text:s/>survey<text:s/>is<text:s/>currently<text:s/>ongoing<text:s/>where<text:s/>more<text:s/>than<text:s/>400<text:s/>participants<text:s/>from<text:s/>all</text:span><text:span text:style-name="T226_106"><text:s/></text:span><text:span text:style-name="T226_107">response</text:span><text:span text:style-name="T226_108"><text:s/></text:span><text:span text:style-name="T226_109">pillars</text:span><text:span text:style-name="T226_110"><text:s/></text:span><text:span text:style-name="T226_111">from</text:span><text:span text:style-name="T226_112"><text:s/></text:span><text:span text:style-name="T226_113">health</text:span><text:span text:style-name="T226_114"><text:s/></text:span><text:span text:style-name="T226_115">and</text:span><text:span text:style-name="T226_116"><text:s/></text:span><text:span text:style-name="T226_117">WASH</text:span><text:span text:style-name="T226_118"><text:s/></text:span><text:span text:style-name="T226_119">sector</text:span><text:span text:style-name="T226_120"><text:s/></text:span><text:span text:style-name="T226_121">partners</text:span><text:span text:style-name="T226_122"><text:s/></text:span><text:span text:style-name="T226_123">and</text:span><text:span text:style-name="T226_124"><text:s/></text:span><text:span text:style-name="T226_125">authorities</text:span><text:span text:style-name="T226_126"><text:s/></text:span><text:span text:style-name="T226_127">at</text:span><text:span text:style-name="T226_128"><text:s/></text:span><text:span text:style-name="T226_129">the<text:s/>national</text:span><text:span text:style-name="T226_130"><text:s/></text:span><text:span text:style-name="T226_131">and</text:span><text:span text:style-name="T226_132"><text:s/></text:span><text:span text:style-name="T226_133">sub-national<text:s/>levels<text:s/>have<text:s/>been<text:s/>completed.<text:s/>The<text:s/>analysis<text:s/>from<text:s/>this<text:s/>survey<text:s/>will<text:s/>be<text:s/>utilized<text:s/>during<text:s/>the<text:s/>IAR<text:s/>workshop<text:s/>set<text:s/>to<text:s/>be</text:span><text:span text:style-name="T226_134"><text:s/></text:span><text:span text:style-name="T226_135">conducted</text:span><text:span text:style-name="T226_136"><text:s/></text:span><text:span text:style-name="T226_137">on</text:span><text:span text:style-name="T226_138"><text:s/></text:span><text:span text:style-name="T226_139">29-31</text:span><text:span text:style-name="T226_140"><text:s/></text:span><text:span text:style-name="T226_141">October</text:span><text:span text:style-name="T226_142"><text:s/></text:span><text:span text:style-name="T226_143">2024</text:span><text:span text:style-name="T226_144"><text:s/></text:span><text:span text:style-name="T226_145">in</text:span><text:span text:style-name="T226_146"><text:s/></text:span><text:span text:style-name="T226_147">the</text:span><text:span text:style-name="T226_148"><text:s/></text:span><text:span text:style-name="T226_149">presence</text:span><text:span text:style-name="T226_150"><text:s/></text:span><text:span text:style-name="T226_151">of</text:span><text:span text:style-name="T226_152"><text:s/></text:span><text:span text:style-name="T226_153">H.E.</text:span><text:span text:style-name="T226_154"><text:s/></text:span><text:span text:style-name="T226_155">Dr</text:span><text:span text:style-name="T226_156"><text:s/></text:span><text:span text:style-name="T226_157">Qaem</text:span><text:span text:style-name="T226_158"><text:s/></text:span><text:span text:style-name="T226_159">Buhaibeh,</text:span><text:span text:style-name="T226_160"><text:s/></text:span><text:span text:style-name="T226_161">Minister</text:span><text:span text:style-name="T226_162"><text:s/></text:span><text:span text:style-name="T226_163">of</text:span><text:span text:style-name="T226_164"><text:s/></text:span><text:span text:style-name="T226_165">Health,</text:span><text:span text:style-name="T226_166"><text:s/></text:span><text:span text:style-name="T226_167">Aden.<text:s/>The<text:s/>outputs<text:s/>from<text:s/>this<text:s/>IAR<text:s/>process<text:s/>will<text:s/>be<text:s/>used<text:s/>to<text:s/>update<text:s/>the<text:s/>response<text:s/>plan<text:s/>for<text:s/>the<text:s/>coming<text:s/>periods.</text:span></text:p>
        <text:p text:style-name="P227"><text:span text:style-name="T227_1">The<text:s/>health<text:s/>cluster<text:s/>has<text:s/>conducted<text:s/>a<text:s/>mapping<text:s/>of<text:s/>the<text:s/>DTCs/ORCs<text:s/>that<text:s/>are<text:s/>being<text:s/>supported<text:s/>by<text:s/>partners,<text:s/>as<text:s/>well<text:s/>as<text:s/>those<text:s/>that<text:s/>have<text:s/>closed/are<text:s/>closing,<text:s/>to<text:s/>ensure<text:s/>adequate<text:s/>planning<text:s/>and<text:s/>commitment</text:span><text:span text:style-name="T227_2"><text:s/></text:span><text:span text:style-name="T227_3">of</text:span><text:span text:style-name="T227_4"><text:s/></text:span><text:span text:style-name="T227_5">resources,</text:span><text:span text:style-name="T227_6"><text:s/></text:span><text:span text:style-name="T227_7">and</text:span><text:span text:style-name="T227_8"><text:s/></text:span><text:span text:style-name="T227_9">to</text:span><text:span text:style-name="T227_10"><text:s/></text:span><text:span text:style-name="T227_11">avoid</text:span><text:span text:style-name="T227_12"><text:s/></text:span><text:span text:style-name="T227_13">duplication</text:span><text:span text:style-name="T227_14"><text:s/></text:span><text:span text:style-name="T227_15">of</text:span><text:span text:style-name="T227_16"><text:s/></text:span><text:span text:style-name="T227_17">services.</text:span><text:span text:style-name="T227_18"><text:s/></text:span><text:span text:style-name="T227_19">This</text:span><text:span text:style-name="T227_20"><text:s/></text:span><text:span text:style-name="T227_21">mapping</text:span><text:span text:style-name="T227_22"><text:s/></text:span><text:span text:style-name="T227_23">will</text:span><text:span text:style-name="T227_24"><text:s/></text:span><text:span text:style-name="T227_25">be</text:span><text:span text:style-name="T227_26"><text:s/></text:span><text:span text:style-name="T227_27">continuously</text:span></text:p>
      </text:section>
      <text:section text:style-name="S10" text:name="S10">
        <text:p text:style-name="P228"><text:span text:style-name="T228_1">updated,</text:span><text:span text:style-name="T228_2"><text:s/></text:span><text:span text:style-name="T228_3">and</text:span><text:span text:style-name="T228_4"><text:s/></text:span><text:span text:style-name="T228_5">partners</text:span><text:span text:style-name="T228_6"><text:s/></text:span><text:span text:style-name="T228_7">will</text:span><text:span text:style-name="T228_8"><text:s/></text:span><text:span text:style-name="T228_9">be</text:span><text:span text:style-name="T228_10"><text:s/></text:span><text:span text:style-name="T228_11">followed</text:span><text:span text:style-name="T228_12"><text:s/></text:span><text:span text:style-name="T228_13">up</text:span><text:span text:style-name="T228_14"><text:s/></text:span><text:span text:style-name="T228_15">with,</text:span><text:span text:style-name="T228_16"><text:s/></text:span><text:span text:style-name="T228_17">to</text:span><text:span text:style-name="T228_18"><text:s/></text:span><text:span text:style-name="T228_19">keep</text:span><text:span text:style-name="T228_20"><text:s/></text:span><text:span text:style-name="T228_21">this</text:span><text:span text:style-name="T228_22"><text:s/></text:span><text:span text:style-name="T228_23">information</text:span><text:span text:style-name="T228_24"><text:s/></text:span><text:span text:style-name="T228_25">up</text:span><text:span text:style-name="T228_26"><text:s/></text:span><text:span text:style-name="T228_27">to</text:span><text:span text:style-name="T228_28"><text:s/></text:span><text:span text:style-name="T228_29">date.<text:s/>Further</text:span><text:span text:style-name="T228_30"><text:s/></text:span><text:span text:style-name="T228_31">support<text:s/>to</text:span><text:span text:style-name="T228_32"><text:s/></text:span><text:span text:style-name="T228_33">planning</text:span><text:span text:style-name="T228_34"><text:s/></text:span><text:span text:style-name="T228_35">comes</text:span><text:span text:style-name="T228_36"><text:s/></text:span><text:span text:style-name="T228_37">from</text:span><text:span text:style-name="T228_38"><text:s/></text:span><text:span text:style-name="T228_39">the</text:span><text:span text:style-name="T228_40"><text:s/></text:span><text:span text:style-name="T228_41">dissemination</text:span><text:span text:style-name="T228_42"><text:s/></text:span><text:span text:style-name="T228_43">of</text:span><text:span text:style-name="T228_44"><text:s/></text:span><text:span text:style-name="T228_45">reports</text:span><text:span text:style-name="T228_46"><text:s/></text:span><text:span text:style-name="T228_47">developed</text:span><text:span text:style-name="T228_48"><text:s/></text:span><text:span text:style-name="T228_49">by</text:span><text:span text:style-name="T228_50"><text:s/></text:span><text:span text:style-name="T228_51">the</text:span><text:span text:style-name="T228_52"><text:s/></text:span><text:span text:style-name="T228_53">MoPHP/MoHE</text:span><text:span text:style-name="T228_54"><text:s/></text:span><text:span text:style-name="T228_55">through</text:span><text:span text:style-name="T228_56"><text:s/></text:span><text:span text:style-name="T228_57">the<text:s/>health<text:s/>cluster<text:s/>to<text:s/>all<text:s/>partners,<text:s/>donors<text:s/>and<text:s/>stakeholders<text:s/>to<text:s/>ensure<text:s/>that<text:s/>the<text:s/>latest<text:s/>information<text:s/>is<text:s/></text:span><text:span text:style-name="T228_58">available.</text:span></text:p>
        <text:p text:style-name="P229"/>
        <text:p text:style-name="P230"><text:span text:style-name="T230_1">Advocacy<text:s/>with<text:s/>OCHA<text:s/>and<text:s/>the<text:s/>donors<text:s/>continues<text:s/>to<text:s/>commit<text:s/>resources<text:s/>to<text:s/>the<text:s/>cholera<text:s/>outbreak<text:s/>response.<text:s/>As<text:s/>an<text:s/>example,<text:s/>the<text:s/>current<text:s/>allocation</text:span><text:span text:style-name="T230_2"><text:s/></text:span><text:span text:style-name="T230_3">of<text:s/>the<text:s/>Yemen<text:s/>Humanitarian<text:s/>Fund<text:s/>has<text:s/>outbreak<text:s/>response<text:s/>as<text:s/>one<text:s/>of<text:s/>the<text:s/>priorities,<text:s/>with<text:s/>AWD/cholera<text:s/>being<text:s/>the<text:s/>targeted<text:s/>disease.</text:span></text:p>
        <text:p text:style-name="P231"><text:span text:style-name="T231_1">In</text:span><text:span text:style-name="T231_2"><text:s/></text:span><text:span text:style-name="T231_3">the</text:span><text:span text:style-name="T231_4"><text:s/></text:span><text:span text:style-name="T231_5">next</text:span><text:span text:style-name="T231_6"><text:s/></text:span><text:span text:style-name="T231_7">few</text:span><text:span text:style-name="T231_8"><text:s/></text:span><text:span text:style-name="T231_9">months,</text:span><text:span text:style-name="T231_10"><text:s/></text:span><text:span text:style-name="T231_11">some</text:span><text:span text:style-name="T231_12"><text:s/></text:span><text:span text:style-name="T231_13">partners</text:span><text:span text:style-name="T231_14"><text:s/></text:span><text:span text:style-name="T231_15">will</text:span><text:span text:style-name="T231_16"><text:s/></text:span><text:span text:style-name="T231_17">withdraw</text:span><text:span text:style-name="T231_18"><text:s/></text:span><text:span text:style-name="T231_19">their</text:span><text:span text:style-name="T231_20"><text:s/></text:span><text:span text:style-name="T231_21">support</text:span><text:span text:style-name="T231_22"><text:s/></text:span><text:span text:style-name="T231_23">from</text:span><text:span text:style-name="T231_24"><text:s/></text:span><text:span text:style-name="T231_25">certain</text:span><text:span text:style-name="T231_26"><text:s/></text:span><text:span text:style-name="T231_27">DTCs,</text:span><text:span text:style-name="T231_28"><text:s/></text:span><text:span text:style-name="T231_29">creating</text:span><text:span text:style-name="T231_30"><text:s/></text:span><text:span text:style-name="T231_31">gaps</text:span><text:span text:style-name="T231_32"><text:s/></text:span><text:span text:style-name="T231_33">in</text:span><text:span text:style-name="T231_34"><text:s/></text:span><text:span text:style-name="T231_35">areas<text:s/>where</text:span><text:span text:style-name="T231_36"><text:s/></text:span><text:span text:style-name="T231_37">the</text:span><text:span text:style-name="T231_38"><text:s/></text:span><text:span text:style-name="T231_39">outbreak</text:span><text:span text:style-name="T231_40"><text:s/></text:span><text:span text:style-name="T231_41">will</text:span><text:span text:style-name="T231_42"><text:s/></text:span><text:span text:style-name="T231_43">persist</text:span><text:span text:style-name="T231_44"><text:s/></text:span><text:span text:style-name="T231_45">due</text:span><text:span text:style-name="T231_46"><text:s/></text:span><text:span text:style-name="T231_47">to</text:span><text:span text:style-name="T231_48"><text:s/></text:span><text:span text:style-name="T231_49">shortages</text:span><text:span text:style-name="T231_50"><text:s/></text:span><text:span text:style-name="T231_51">of</text:span><text:span text:style-name="T231_52"><text:s/></text:span><text:span text:style-name="T231_53">safe</text:span><text:span text:style-name="T231_54"><text:s/></text:span><text:span text:style-name="T231_55">drinking</text:span><text:span text:style-name="T231_56"><text:s/></text:span><text:span text:style-name="T231_57">water</text:span><text:span text:style-name="T231_58"><text:s/></text:span><text:span text:style-name="T231_59">and</text:span><text:span text:style-name="T231_60"><text:s/></text:span><text:span text:style-name="T231_61">sanitation.</text:span><text:span text:style-name="T231_62"><text:s/></text:span><text:span text:style-name="T231_63">These</text:span><text:span text:style-name="T231_64"><text:s/></text:span><text:span text:style-name="T231_65">DTCs</text:span><text:span text:style-name="T231_66"><text:s/></text:span><text:span text:style-name="T231_67">should<text:s/>continue<text:s/>to<text:s/>receive<text:s/>support.</text:span></text:p>
        <text:p text:style-name="P232"/>
        <text:p text:style-name="P233"><text:span text:style-name="T233_1">Surveillance,<text:s/>Laboratories,<text:s/>and<text:s/>RRTs:</text:span><text:span text:style-name="T233_2"><text:s/>WHO<text:s/>has<text:s/>been<text:s/>supporting<text:s/>surveillance,<text:s/>Laboratory,<text:s/>and<text:s/>RRT<text:s/>missions<text:s/>to<text:s/>investigate<text:s/>and<text:s/>initiate<text:s/>timely<text:s/>control<text:s/>measures.<text:s/>During<text:s/>the<text:s/>last<text:s/>six<text:s/>months,<text:s/>more<text:s/>than<text:s/>25,000<text:s/>RRT<text:s/>missions<text:s/>related<text:s/>to<text:s/>cholera,<text:s/>including<text:s/>sample<text:s/>transport,<text:s/>were<text:s/>supported<text:s/>by<text:s/>WHO<text:s/>for<text:s/>cholera-related<text:s/>missions.</text:span><text:span text:style-name="T233_3"><text:s/></text:span><text:span text:style-name="T233_4">WHO</text:span><text:span text:style-name="T233_5"><text:s/></text:span><text:span text:style-name="T233_6">is</text:span><text:span text:style-name="T233_7"><text:s/></text:span><text:span text:style-name="T233_8">also</text:span><text:span text:style-name="T233_9"><text:s/></text:span><text:span text:style-name="T233_10">procuring</text:span><text:span text:style-name="T233_11"><text:s/></text:span><text:span text:style-name="T233_12">the</text:span><text:span text:style-name="T233_13"><text:s/></text:span><text:span text:style-name="T233_14">RRT</text:span><text:span text:style-name="T233_15"><text:s/></text:span><text:span text:style-name="T233_16">kits</text:span><text:span text:style-name="T233_17"><text:s/></text:span><text:span text:style-name="T233_18">for</text:span><text:span text:style-name="T233_19"><text:s/></text:span><text:span text:style-name="T233_20">333</text:span><text:span text:style-name="T233_21"><text:s/></text:span><text:span text:style-name="T233_22">districts</text:span><text:span text:style-name="T233_23"><text:s/></text:span><text:span text:style-name="T233_24">nationwide.</text:span><text:span text:style-name="T233_25"><text:s/></text:span><text:span text:style-name="T233_26">Procurement</text:span><text:span text:style-name="T233_27"><text:s/></text:span><text:span text:style-name="T233_28">and</text:span><text:span text:style-name="T233_29"><text:s/></text:span><text:span text:style-name="T233_30">distribution</text:span><text:span text:style-name="T233_31"><text:s/></text:span><text:span text:style-name="T233_32">of<text:s/>laboratory<text:s/>supplies,<text:s/>testing<text:s/>kits,<text:s/>and<text:s/>reagents<text:s/>to<text:s/>support<text:s/>12<text:s/>CPHLs<text:s/>capacity<text:s/>for<text:s/>timely<text:s/>detection<text:s/>and<text:s/>monitoring</text:span><text:span text:style-name="T233_33"><text:s/></text:span><text:span text:style-name="T233_34">and</text:span><text:span text:style-name="T233_35"><text:s/></text:span><text:span text:style-name="T233_36">confirmation</text:span><text:span text:style-name="T233_37"><text:s/></text:span><text:span text:style-name="T233_38">of</text:span><text:span text:style-name="T233_39"><text:s/></text:span><text:span text:style-name="T233_40">the</text:span><text:span text:style-name="T233_41"><text:s/></text:span><text:span text:style-name="T233_42">outbreak</text:span><text:span text:style-name="T233_43"><text:s/></text:span><text:span text:style-name="T233_44">with</text:span><text:span text:style-name="T233_45"><text:s/></text:span><text:span text:style-name="T233_46">the</text:span><text:span text:style-name="T233_47"><text:s/></text:span><text:span text:style-name="T233_48">generous</text:span><text:span text:style-name="T233_49"><text:s/></text:span><text:span text:style-name="T233_50">support</text:span><text:span text:style-name="T233_51"><text:s/></text:span><text:span text:style-name="T233_52">of</text:span><text:span text:style-name="T233_53"><text:s/></text:span><text:span text:style-name="T233_54">KSrelief.</text:span><text:span text:style-name="T233_55"><text:s/></text:span><text:span text:style-name="T233_56">WHO</text:span><text:span text:style-name="T233_57"><text:s/></text:span><text:span text:style-name="T233_58">secured</text:span><text:span text:style-name="T233_59"><text:s/></text:span><text:span text:style-name="T233_60">238,</text:span><text:span text:style-name="T233_61"><text:s/></text:span><text:span text:style-name="T233_62">681<text:s/>RDT</text:span><text:span text:style-name="T233_63"><text:s/></text:span><text:span text:style-name="T233_64">tests</text:span><text:span text:style-name="T233_65"><text:s/></text:span><text:span text:style-name="T233_66">from</text:span><text:span text:style-name="T233_67"><text:s/></text:span><text:span text:style-name="T233_68">GAVI</text:span><text:span text:style-name="T233_69"><text:s/></text:span><text:span text:style-name="T233_70">to</text:span><text:span text:style-name="T233_71"><text:s/></text:span><text:span text:style-name="T233_72">support</text:span><text:span text:style-name="T233_73"><text:s/></text:span><text:span text:style-name="T233_74">cholera</text:span><text:span text:style-name="T233_75"><text:s/></text:span><text:span text:style-name="T233_76">surveillance</text:span><text:span text:style-name="T233_77"><text:s/></text:span><text:span text:style-name="T233_78">for</text:span><text:span text:style-name="T233_79"><text:s/></text:span><text:span text:style-name="T233_80">12</text:span><text:span text:style-name="T233_81"><text:s/></text:span><text:span text:style-name="T233_82">months.</text:span><text:span text:style-name="T233_83"><text:s/></text:span><text:span text:style-name="T233_84">The</text:span><text:span text:style-name="T233_85"><text:s/></text:span><text:span text:style-name="T233_86">first</text:span><text:span text:style-name="T233_87"><text:s/></text:span><text:span text:style-name="T233_88">batches</text:span><text:span text:style-name="T233_89"><text:s/></text:span><text:span text:style-name="T233_90">of</text:span><text:span text:style-name="T233_91"><text:s/></text:span><text:span text:style-name="T233_92">these</text:span><text:span text:style-name="T233_93"><text:s/></text:span><text:span text:style-name="T233_94">supplies</text:span><text:span text:style-name="T233_95"><text:s/></text:span><text:span text:style-name="T233_96">are<text:s/>arriving<text:s/>in-country.</text:span></text:p>
        <text:p text:style-name="P234"><text:span text:style-name="T234_1">Case</text:span><text:span text:style-name="T234_2"><text:s/></text:span><text:span text:style-name="T234_3">Management</text:span><text:span text:style-name="T234_4"><text:s/></text:span><text:span text:style-name="T234_5">and</text:span><text:span text:style-name="T234_6"><text:s/></text:span><text:span text:style-name="T234_7">IPC:</text:span><text:span text:style-name="T234_8"><text:s/></text:span><text:span text:style-name="T234_9">WHO</text:span><text:span text:style-name="T234_10"><text:s/></text:span><text:span text:style-name="T234_11">trained</text:span><text:span text:style-name="T234_12"><text:s/></text:span><text:span text:style-name="T234_13">more</text:span><text:span text:style-name="T234_14"><text:s/></text:span><text:span text:style-name="T234_15">than</text:span><text:span text:style-name="T234_16"><text:s/></text:span><text:span text:style-name="T234_17">800</text:span><text:span text:style-name="T234_18"><text:s/></text:span><text:span text:style-name="T234_19">health</text:span><text:span text:style-name="T234_20"><text:s/></text:span><text:span text:style-name="T234_21">workers</text:span><text:span text:style-name="T234_22"><text:s/></text:span><text:span text:style-name="T234_23">on</text:span><text:span text:style-name="T234_24"><text:s/></text:span><text:span text:style-name="T234_25">case</text:span><text:span text:style-name="T234_26"><text:s/></text:span><text:span text:style-name="T234_27">management</text:span><text:span text:style-name="T234_28"><text:s/></text:span><text:span text:style-name="T234_29">and</text:span><text:span text:style-name="T234_30"><text:s/></text:span><text:span text:style-name="T234_31">IPC</text:span><text:span text:style-name="T234_32"><text:s/></text:span><text:span text:style-name="T234_33">to<text:s/>improve<text:s/>the<text:s/>quality<text:s/>of<text:s/>care<text:s/>at<text:s/>the<text:s/>DTCs<text:s/>and<text:s/>other<text:s/>health<text:s/>facilities<text:s/>nationwide.<text:s/>The<text:s/>WHO<text:s/>procured<text:s/>and<text:s/>distributed<text:s/>over<text:s/>400,000<text:s/>bottles<text:s/>of<text:s/>Ringers<text:s/>lactate,<text:s/>and<text:s/>more<text:s/>than<text:s/>6,000,000<text:s/>Sachets<text:s/>of<text:s/>Oral<text:s/>rehydration<text:s/>salts,<text:s/>in<text:s/>addition<text:s/>to<text:s/>antibiotics,<text:s/>Zinc,<text:s/>and<text:s/>other<text:s/>supplies<text:s/>to<text:s/>support<text:s/>case<text:s/>management<text:s/>in<text:s/>44<text:s/>DTCs<text:s/>nationwide.</text:span><text:span text:style-name="T234_34"><text:s/></text:span><text:span text:style-name="T234_35">WHO</text:span><text:span text:style-name="T234_36"><text:s/></text:span><text:span text:style-name="T234_37">has</text:span><text:span text:style-name="T234_38"><text:s/></text:span><text:span text:style-name="T234_39">been</text:span><text:span text:style-name="T234_40"><text:s/></text:span><text:span text:style-name="T234_41">supporting</text:span><text:span text:style-name="T234_42"><text:s/></text:span><text:span text:style-name="T234_43">10</text:span><text:span text:style-name="T234_44"><text:s/></text:span><text:span text:style-name="T234_45">DTCs</text:span><text:span text:style-name="T234_46"><text:s/></text:span><text:span text:style-name="T234_47">(list</text:span><text:span text:style-name="T234_48"><text:s/></text:span><text:span text:style-name="T234_49">below)</text:span><text:span text:style-name="T234_50"><text:s/></text:span><text:span text:style-name="T234_51">regarding</text:span><text:span text:style-name="T234_52"><text:s/></text:span><text:span text:style-name="T234_53">operational</text:span><text:span text:style-name="T234_54"><text:s/></text:span><text:span text:style-name="T234_55">costs,</text:span><text:span text:style-name="T234_56"><text:s/></text:span><text:span text:style-name="T234_57">incentives,</text:span><text:span text:style-name="T234_58"><text:s/></text:span><text:span text:style-name="T234_59">WASH<text:s/>and<text:s/>IPC<text:s/>supplies,<text:s/>IV<text:s/>fluids,<text:s/>and<text:s/>antibiotics<text:s/>nationwide.<text:s/>Additional<text:s/>quantities<text:s/>of<text:s/>IV<text:s/>fluids,<text:s/>antibiotics,<text:s/>Zinc,<text:s/>and<text:s/>other<text:s/>supplies<text:s/>are<text:s/>under<text:s/>procurement<text:s/>with<text:s/>the<text:s/>generous<text:s/>support<text:s/>of<text:s/>KS<text:s/>relief.</text:span></text:p>
        <text:p text:style-name="P235"><text:span text:style-name="T235_1">As<text:s/>a<text:s/>result,<text:s/>the<text:s/>CFR<text:s/>maintained<text:s/>below<text:s/>1%<text:s/>throughout<text:s/>the<text:s/>outbreak<text:s/>period.<text:s/>Additional<text:s/>funding<text:s/>to<text:s/>sustain<text:s/>response<text:s/>operations<text:s/>will<text:s/>be<text:s/>critical<text:s/>to<text:s/>maintain<text:s/>this<text:s/>course.</text:span></text:p>
        <text:p text:style-name="P236"><text:span text:style-name="T236_1">Table</text:span><text:span text:style-name="T236_2"><text:s/></text:span><text:span text:style-name="T236_3">2:</text:span><text:span text:style-name="T236_4"><text:s/></text:span><text:span text:style-name="T236_5">List</text:span><text:span text:style-name="T236_6"><text:s/></text:span><text:span text:style-name="T236_7">of</text:span><text:span text:style-name="T236_8"><text:s/></text:span><text:span text:style-name="T236_9">currently</text:span><text:span text:style-name="T236_10"><text:s/></text:span><text:span text:style-name="T236_11">WHO</text:span><text:span text:style-name="T236_12"><text:s/></text:span><text:span text:style-name="T236_13">supported-</text:span><text:span text:style-name="T236_14">DTCs:</text:span></text:p>
        <table:table table:style-name="Table4">
          <table:table-column table:style-name="Column16"/>
          <table:table-column table:style-name="Column17"/>
          <table:table-column table:style-name="Column18"/>
          <table:table-column table:style-name="Column19"/>
          <table:table-row table:style-name="Row23">
            <table:table-cell table:style-name="Cell82">
              <text:p text:style-name="P237"><text:span text:style-name="T237_1">S.</text:span></text:p>
              <text:p text:style-name="P238"><text:span text:style-name="T238_1">No</text:span></text:p>
            </table:table-cell>
            <table:table-cell table:style-name="Cell83">
              <text:p text:style-name="P239"><text:span text:style-name="T239_1">Governorate</text:span></text:p>
            </table:table-cell>
            <table:table-cell table:style-name="Cell84">
              <text:p text:style-name="P240"><text:span text:style-name="T240_1">District</text:span></text:p>
            </table:table-cell>
            <table:table-cell table:style-name="Cell85">
              <text:p text:style-name="P241"><text:span text:style-name="T241_1">DTCs</text:span><text:span text:style-name="T241_2"><text:s/></text:span><text:span text:style-name="T241_3">Name</text:span></text:p>
            </table:table-cell>
          </table:table-row>
          <table:table-row table:style-name="Row24">
            <table:table-cell table:style-name="Cell86">
              <text:p text:style-name="P242"><text:span text:style-name="T242_1">1</text:span></text:p>
            </table:table-cell>
            <table:table-cell table:style-name="Cell87">
              <text:p text:style-name="P243"><text:span text:style-name="T243_1">Amant</text:span><text:span text:style-name="T243_2"><text:s/></text:span><text:span text:style-name="T243_3">Al</text:span><text:span text:style-name="T243_4"><text:s/></text:span><text:span text:style-name="T243_5">Assemah</text:span></text:p>
            </table:table-cell>
            <table:table-cell table:style-name="Cell88">
              <text:p text:style-name="P244"><text:span text:style-name="T244_1">Ar</text:span><text:span text:style-name="T244_2"><text:s/></text:span><text:span text:style-name="T244_3">Rawdah</text:span></text:p>
            </table:table-cell>
            <table:table-cell table:style-name="Cell89">
              <text:p text:style-name="P245"><text:span text:style-name="T245_1">Ar</text:span><text:span text:style-name="T245_2"><text:s/></text:span><text:span text:style-name="T245_3">Rawdah</text:span><text:span text:style-name="T245_4"><text:s/></text:span><text:span text:style-name="T245_5">hospital</text:span></text:p>
            </table:table-cell>
          </table:table-row>
          <table:table-row table:style-name="Row25">
            <table:table-cell table:style-name="Cell90">
              <text:p text:style-name="P246"><text:span text:style-name="T246_1">2</text:span></text:p>
            </table:table-cell>
            <table:table-cell table:style-name="Cell91">
              <text:p text:style-name="P247"><text:span text:style-name="T247_1">Sana'a</text:span></text:p>
            </table:table-cell>
            <table:table-cell table:style-name="Cell92">
              <text:p text:style-name="P248"><text:span text:style-name="T248_1">Dhula'a</text:span><text:span text:style-name="T248_2"><text:s/></text:span><text:span text:style-name="T248_3">Hmdan</text:span></text:p>
            </table:table-cell>
            <table:table-cell table:style-name="Cell93">
              <text:p text:style-name="P249"><text:span text:style-name="T249_1">22</text:span><text:span text:style-name="T249_2"><text:s/></text:span><text:span text:style-name="T249_3">May</text:span><text:span text:style-name="T249_4"><text:s/>Dhula'a</text:span></text:p>
            </table:table-cell>
          </table:table-row>
          <table:table-row table:style-name="Row26">
            <table:table-cell table:style-name="Cell94">
              <text:p text:style-name="P250"><text:span text:style-name="T250_1">3</text:span></text:p>
            </table:table-cell>
            <table:table-cell table:style-name="Cell95">
              <text:p text:style-name="P251"><text:span text:style-name="T251_1">Al</text:span><text:span text:style-name="T251_2"><text:s/></text:span><text:span text:style-name="T251_3">Baidha</text:span></text:p>
            </table:table-cell>
            <table:table-cell table:style-name="Cell96">
              <text:p text:style-name="P252"><text:span text:style-name="T252_1">Al</text:span><text:span text:style-name="T252_2"><text:s/></text:span><text:span text:style-name="T252_3">Baidha</text:span><text:span text:style-name="T252_4"><text:s/></text:span><text:span text:style-name="T252_5">City</text:span></text:p>
            </table:table-cell>
            <table:table-cell table:style-name="Cell97">
              <text:p text:style-name="P253"><text:span text:style-name="T253_1">Al-Thawra</text:span><text:span text:style-name="T253_2"><text:s/></text:span><text:span text:style-name="T253_3">hospital</text:span></text:p>
            </table:table-cell>
          </table:table-row>
          <table:table-row table:style-name="Row27">
            <table:table-cell table:style-name="Cell98">
              <text:p text:style-name="P254"><text:span text:style-name="T254_1">4</text:span></text:p>
            </table:table-cell>
            <table:table-cell table:style-name="Cell99">
              <text:p text:style-name="P255"><text:span text:style-name="T255_1">Dhamar</text:span></text:p>
            </table:table-cell>
            <table:table-cell table:style-name="Cell100">
              <text:p text:style-name="P256"><text:span text:style-name="T256_1">Dhamar</text:span><text:span text:style-name="T256_2"><text:s/></text:span><text:span text:style-name="T256_3">city</text:span></text:p>
            </table:table-cell>
            <table:table-cell table:style-name="Cell101">
              <text:p text:style-name="P257"><text:span text:style-name="T257_1">Dhamar</text:span><text:span text:style-name="T257_2"><text:s/></text:span><text:span text:style-name="T257_3">General</text:span><text:span text:style-name="T257_4"><text:s/></text:span><text:span text:style-name="T257_5">hospital</text:span></text:p>
            </table:table-cell>
          </table:table-row>
          <table:table-row table:style-name="Row28">
            <table:table-cell table:style-name="Cell102">
              <text:p text:style-name="P258"><text:span text:style-name="T258_1">5</text:span></text:p>
            </table:table-cell>
            <table:table-cell table:style-name="Cell103">
              <text:p text:style-name="P259"><text:span text:style-name="T259_1">Hajjah</text:span></text:p>
            </table:table-cell>
            <table:table-cell table:style-name="Cell104">
              <text:p text:style-name="P260"><text:span text:style-name="T260_1">Hajjah</text:span><text:span text:style-name="T260_2"><text:s/></text:span><text:span text:style-name="T260_3">City</text:span></text:p>
            </table:table-cell>
            <table:table-cell table:style-name="Cell105">
              <text:p text:style-name="P261"><text:span text:style-name="T261_1">Al</text:span><text:span text:style-name="T261_2"><text:s/></text:span><text:span text:style-name="T261_3">-Souail</text:span><text:span text:style-name="T261_4"><text:s/></text:span><text:span text:style-name="T261_5">Health</text:span><text:span text:style-name="T261_6"><text:s/></text:span><text:span text:style-name="T261_7">Center</text:span></text:p>
            </table:table-cell>
          </table:table-row>
          <table:table-row table:style-name="Row29">
            <table:table-cell table:style-name="Cell106">
              <text:p text:style-name="P262"><text:span text:style-name="T262_1">6</text:span></text:p>
            </table:table-cell>
            <table:table-cell table:style-name="Cell107">
              <text:p text:style-name="P263"><text:span text:style-name="T263_1">Aden</text:span></text:p>
            </table:table-cell>
            <table:table-cell table:style-name="Cell108">
              <text:p text:style-name="P264"><text:span text:style-name="T264_1">Al</text:span><text:span text:style-name="T264_2"><text:s/></text:span><text:span text:style-name="T264_3">Mualla</text:span></text:p>
            </table:table-cell>
            <table:table-cell table:style-name="Cell109">
              <text:p text:style-name="P265"><text:span text:style-name="T265_1">Al</text:span><text:span text:style-name="T265_2"><text:s/></text:span><text:span text:style-name="T265_3">Mualla</text:span></text:p>
            </table:table-cell>
          </table:table-row>
          <table:table-row table:style-name="Row30">
            <table:table-cell table:style-name="Cell110">
              <text:p text:style-name="P266"><text:span text:style-name="T266_1">7</text:span></text:p>
            </table:table-cell>
            <table:table-cell table:style-name="Cell111">
              <text:p text:style-name="P267"><text:span text:style-name="T267_1">Abyan</text:span></text:p>
            </table:table-cell>
            <table:table-cell table:style-name="Cell112">
              <text:p text:style-name="P268"><text:span text:style-name="T268_1">Zungubar</text:span></text:p>
            </table:table-cell>
            <table:table-cell table:style-name="Cell113">
              <text:p text:style-name="P269"><text:span text:style-name="T269_1">Zingubar</text:span></text:p>
            </table:table-cell>
          </table:table-row>
          <table:table-row table:style-name="Row31">
            <table:table-cell table:style-name="Cell114">
              <text:p text:style-name="P270"><text:span text:style-name="T270_1">8</text:span></text:p>
            </table:table-cell>
            <table:table-cell table:style-name="Cell115">
              <text:p text:style-name="P271"><text:span text:style-name="T271_1">Al</text:span><text:span text:style-name="T271_2"><text:s/></text:span><text:span text:style-name="T271_3">Dhalee</text:span></text:p>
            </table:table-cell>
            <table:table-cell table:style-name="Cell116">
              <text:p text:style-name="P272"><text:span text:style-name="T272_1">Al</text:span><text:span text:style-name="T272_2"><text:s/></text:span><text:span text:style-name="T272_3">Dhalee</text:span><text:span text:style-name="T272_4"><text:s/></text:span><text:span text:style-name="T272_5">city</text:span></text:p>
            </table:table-cell>
            <table:table-cell table:style-name="Cell117">
              <text:p text:style-name="P273"><text:span text:style-name="T273_1">Central</text:span><text:span text:style-name="T273_2"><text:s/></text:span><text:span text:style-name="T273_3">hospital</text:span></text:p>
            </table:table-cell>
          </table:table-row>
          <table:table-row table:style-name="Row32">
            <table:table-cell table:style-name="Cell118">
              <text:p text:style-name="P274"><text:span text:style-name="T274_1">9</text:span></text:p>
            </table:table-cell>
            <table:table-cell table:style-name="Cell119">
              <text:p text:style-name="P275"><text:span text:style-name="T275_1">Taiz</text:span></text:p>
            </table:table-cell>
            <table:table-cell table:style-name="Cell120">
              <text:p text:style-name="P276"><text:span text:style-name="T276_1">Al</text:span><text:span text:style-name="T276_2"><text:s/></text:span><text:span text:style-name="T276_3">Mudafer</text:span></text:p>
            </table:table-cell>
            <table:table-cell table:style-name="Cell121">
              <text:p text:style-name="P277"><text:span text:style-name="T277_1">Al</text:span><text:span text:style-name="T277_2"><text:s/></text:span><text:span text:style-name="T277_3">Mudafer</text:span><text:span text:style-name="T277_4"><text:s/></text:span><text:span text:style-name="T277_5">HC</text:span></text:p>
            </table:table-cell>
          </table:table-row>
          <table:table-row table:style-name="Row33">
            <table:table-cell table:style-name="Cell122">
              <text:p text:style-name="P278"><text:span text:style-name="T278_1">10</text:span></text:p>
            </table:table-cell>
            <table:table-cell table:style-name="Cell123">
              <text:p text:style-name="P279"><text:span text:style-name="T279_1">Marib</text:span></text:p>
            </table:table-cell>
            <table:table-cell table:style-name="Cell124">
              <text:p text:style-name="P280"><text:span text:style-name="T280_1">Marib</text:span><text:span text:style-name="T280_2"><text:s/></text:span><text:span text:style-name="T280_3">Alwadi</text:span></text:p>
            </table:table-cell>
            <table:table-cell table:style-name="Cell125">
              <text:p text:style-name="P281"><text:span text:style-name="T281_1">Al</text:span><text:span text:style-name="T281_2"><text:s/></text:span><text:span text:style-name="T281_3">Huzmah</text:span></text:p>
            </table:table-cell>
          </table:table-row>
          <table:table-row table:style-name="Row34">
            <table:table-cell table:style-name="Cell126">
              <text:p text:style-name="P282"><text:span text:style-name="T282_1">11</text:span></text:p>
            </table:table-cell>
            <table:table-cell table:style-name="Cell127">
              <text:p text:style-name="P283"><text:span text:style-name="T283_1">Hodeidah</text:span></text:p>
            </table:table-cell>
            <table:table-cell table:style-name="Cell128">
              <text:p text:style-name="P284"><text:span text:style-name="T284_1">Al-Khokha</text:span></text:p>
            </table:table-cell>
            <table:table-cell table:style-name="Cell129">
              <text:p text:style-name="P285"><text:span text:style-name="T285_1">Al-Khokha</text:span><text:span text:style-name="T285_2"><text:s/></text:span><text:span text:style-name="T285_3">health</text:span><text:span text:style-name="T285_4"><text:s/></text:span><text:span text:style-name="T285_5">center</text:span></text:p>
            </table:table-cell>
          </table:table-row>
        </table:table>
        <text:p text:style-name="P286"/>
        <text:p text:style-name="P287"><text:span text:style-name="T287_1">WASH<text:s/>and<text:s/>IPC<text:s/>in<text:s/>health<text:s/>care<text:s/>facilities,<text:s/>including<text:s/>DTCs:</text:span><text:span text:style-name="T287_2"><text:s/>Based<text:s/>on<text:s/>the<text:s/>assessment<text:s/>of<text:s/>the<text:s/>sites<text:s/>together<text:s/>with<text:s/>the<text:s/>MOH,<text:s/>WHO<text:s/>has<text:s/>supported<text:s/>the<text:s/>rehabilitation<text:s/>of<text:s/>WASH<text:s/>facilities<text:s/>in<text:s/>10<text:s/>DTCs<text:s/>across<text:s/>Yemen.<text:s/>WHO<text:s/>has<text:s/>been<text:s/>providing<text:s/>training<text:s/>and<text:s/>WASH<text:s/>and<text:s/>IPC<text:s/>supplies<text:s/>to<text:s/>improve<text:s/>the<text:s/>WASH<text:s/>situation<text:s/>in<text:s/>DTCs.<text:s/>WHO<text:s/>has<text:s/>also<text:s/>been<text:s/>supporting<text:s/>the</text:span><text:span text:style-name="T287_3"><text:s/></text:span><text:span text:style-name="T287_4">improvement<text:s/>of<text:s/>the<text:s/>Water<text:s/>Quality<text:s/>Monitoring<text:s/>(WQM)<text:s/>in<text:s/>the<text:s/>DTCs<text:s/>through<text:s/>training,<text:s/>supervision,<text:s/>and<text:s/>provision<text:s/>of<text:s/>testing<text:s/>kits.</text:span></text:p>
      </text:section>
      <text:section text:style-name="S11" text:name="S11">
        <text:p text:style-name="P288"><text:span text:style-name="T288_1">Risk<text:s/>Communication<text:s/>and<text:s/>Community<text:s/>Engagement<text:s/>(RCCE):</text:span><text:span text:style-name="T288_2"><text:s/>WHO<text:s/>trained<text:s/>273<text:s/>healthcare<text:s/>workers,<text:s/>community<text:s/>health<text:s/>workers,<text:s/>and<text:s/>community<text:s/>volunteers<text:s/>on<text:s/>RCCE<text:s/>and<text:s/>Cholera<text:s/>response<text:s/>from<text:s/>various<text:s/>governorates</text:span><text:span text:style-name="T288_3"><text:s/></text:span><text:span text:style-name="T288_4">in</text:span><text:span text:style-name="T288_5"><text:s/></text:span><text:span text:style-name="T288_6">the</text:span><text:span text:style-name="T288_7"><text:s/></text:span><text:span text:style-name="T288_8">north</text:span><text:span text:style-name="T288_9"><text:s/></text:span><text:span text:style-name="T288_10">and</text:span><text:span text:style-name="T288_11"><text:s/></text:span><text:span text:style-name="T288_12">south</text:span><text:span text:style-name="T288_13"><text:s/></text:span><text:span text:style-name="T288_14">including</text:span><text:span text:style-name="T288_15"><text:s/></text:span><text:span text:style-name="T288_16">Aden,</text:span><text:span text:style-name="T288_17"><text:s/></text:span><text:span text:style-name="T288_18">Lahj,</text:span><text:span text:style-name="T288_19"><text:s/></text:span><text:span text:style-name="T288_20">Marib,</text:span><text:span text:style-name="T288_21"><text:s/></text:span><text:span text:style-name="T288_22">Al</text:span><text:span text:style-name="T288_23"><text:s/></text:span><text:span text:style-name="T288_24">Dhala’a,</text:span><text:span text:style-name="T288_25"><text:s/></text:span><text:span text:style-name="T288_26">Taiz,</text:span><text:span text:style-name="T288_27"><text:s/></text:span><text:span text:style-name="T288_28">Sana’a,</text:span><text:span text:style-name="T288_29"><text:s/></text:span><text:span text:style-name="T288_30">Umran,</text:span><text:span text:style-name="T288_31"><text:s/></text:span><text:span text:style-name="T288_32">Alamana<text:s/>and<text:s/>Mahweet<text:s/>governorates.<text:s/>There<text:s/>is<text:s/>an<text:s/>ongoing<text:s/>effort<text:s/>to<text:s/>develop<text:s/>and<text:s/>disseminate<text:s/>a<text:s/>communications<text:s/>package</text:span><text:span text:style-name="T288_33"><text:s/></text:span><text:span text:style-name="T288_34">that</text:span><text:span text:style-name="T288_35"><text:s/></text:span><text:span text:style-name="T288_36">includes</text:span><text:span text:style-name="T288_37"><text:s/></text:span><text:span text:style-name="T288_38">IEC</text:span><text:span text:style-name="T288_39"><text:s/></text:span><text:span text:style-name="T288_40">materials</text:span><text:span text:style-name="T288_41"><text:s/></text:span><text:span text:style-name="T288_42">encompassing</text:span><text:span text:style-name="T288_43"><text:s/></text:span><text:span text:style-name="T288_44">all</text:span><text:span text:style-name="T288_45"><text:s/></text:span><text:span text:style-name="T288_46">key</text:span><text:span text:style-name="T288_47"><text:s/></text:span><text:span text:style-name="T288_48">messages</text:span><text:span text:style-name="T288_49"><text:s/></text:span><text:span text:style-name="T288_50">on</text:span><text:span text:style-name="T288_51"><text:s/></text:span><text:span text:style-name="T288_52">Cholera</text:span><text:span text:style-name="T288_53"><text:s/></text:span><text:span text:style-name="T288_54">prevention</text:span><text:span text:style-name="T288_55"><text:s/></text:span><text:span text:style-name="T288_56">and</text:span><text:span text:style-name="T288_57"><text:s/></text:span><text:span text:style-name="T288_58">treatment.<text:s/>Notable<text:s/>progress<text:s/>was<text:s/>made<text:s/>on<text:s/>advocacy<text:s/>for<text:s/>RCCE<text:s/>implementation<text:s/>in<text:s/>the<text:s/>north,<text:s/>where<text:s/>the<text:s/>first<text:s/>series<text:s/>of<text:s/>capacity<text:s/>development<text:s/>of<text:s/>healthcare<text:s/>workers<text:s/>took<text:s/>place,<text:s/>with<text:s/>plans<text:s/>of<text:s/>expansion<text:s/>to<text:s/>other<text:s/>high-risk<text:s/>areas.<text:s/>Addressing<text:s/>food<text:s/>safety<text:s/>and<text:s/>promoting<text:s/>hygiene<text:s/>and<text:s/>IPC<text:s/>practices<text:s/>in<text:s/>healthcare<text:s/>facilities<text:s/>will<text:s/>be<text:s/>a<text:s/>priority<text:s/>for</text:span><text:span text:style-name="T288_59"><text:s/></text:span><text:span text:style-name="T288_60">RCCE<text:s/>response<text:s/>in<text:s/>the<text:s/>coming<text:s/>periods.<text:s/>There<text:s/>will<text:s/>also<text:s/>be<text:s/>a<text:s/>focus<text:s/>on<text:s/>ensuring<text:s/>health<text:s/>care<text:s/>workers<text:s/>engage<text:s/>with<text:s/>the<text:s/>community<text:s/>in<text:s/>a<text:s/>continuous<text:s/>manner<text:s/>to<text:s/>enable<text:s/>practice<text:s/>of<text:s/>effective<text:s/>prevention<text:s/>measures<text:s/>amongst<text:s/>the<text:s/>at-risk<text:s/>groups.</text:span></text:p>
        <text:p text:style-name="P289"><text:span text:style-name="T289_1">Oral<text:s/>Cholera<text:s/>Vaccination<text:s/>(OCV):</text:span><text:span text:style-name="T289_2"><text:s/>The<text:s/>WHO<text:s/>secured<text:s/>3,837,769<text:s/>doses<text:s/>of<text:s/>OCV<text:s/>to<text:s/>implement<text:s/>a<text:s/>reactive<text:s/>single-dose<text:s/>campaign<text:s/>targeting<text:s/>34<text:s/>districts<text:s/>in<text:s/>6<text:s/>governorates<text:s/>in<text:s/>IRG<text:s/>areas<text:s/>scheduled<text:s/>this<text:s/>month.</text:span></text:p>
        <text:list text:style-name="LS2" xml:id="list43" text:continue-list="list41">
          <text:list-item>
            <text:h text:style-name="P290" text:outline-level="2"><text:span text:style-name="T290_1">Proposed</text:span><text:span text:style-name="T290_2"><text:s/></text:span><text:span text:style-name="T290_3">interventions</text:span><text:span text:style-name="T290_4"><text:s/></text:span><text:span text:style-name="T290_5">for</text:span><text:span text:style-name="T290_6"><text:s/></text:span><text:span text:style-name="T290_7">support</text:span></text:h>
          </text:list-item>
        </text:list>
        <text:p text:style-name="P291"/>
        <text:p text:style-name="P292"><text:span text:style-name="T292_1">As<text:s/>part<text:s/>of<text:s/>the<text:s/>joint<text:s/>response,<text:s/>both<text:s/>UNICEF<text:s/>and<text:s/>WHO<text:s/>will<text:s/>undertake<text:s/>several<text:s/>interventions<text:s/>with<text:s/>the<text:s/>aim<text:s/>to<text:s/>reduce</text:span><text:span text:style-name="T292_2"><text:s/></text:span><text:span text:style-name="T292_3">the</text:span><text:span text:style-name="T292_4"><text:s/></text:span><text:span text:style-name="T292_5">spread</text:span><text:span text:style-name="T292_6"><text:s/></text:span><text:span text:style-name="T292_7">of</text:span><text:span text:style-name="T292_8"><text:s/></text:span><text:span text:style-name="T292_9">cholera</text:span><text:span text:style-name="T292_10"><text:s/></text:span><text:span text:style-name="T292_11">and</text:span><text:span text:style-name="T292_12"><text:s/></text:span><text:span text:style-name="T292_13">AWD</text:span><text:span text:style-name="T292_14"><text:s/></text:span><text:span text:style-name="T292_15">across</text:span><text:span text:style-name="T292_16"><text:s/></text:span><text:span text:style-name="T292_17">the</text:span><text:span text:style-name="T292_18"><text:s/></text:span><text:span text:style-name="T292_19">most</text:span><text:span text:style-name="T292_20"><text:s/></text:span><text:span text:style-name="T292_21">affected</text:span><text:span text:style-name="T292_22"><text:s/></text:span><text:span text:style-name="T292_23">governorates</text:span><text:span text:style-name="T292_24"><text:s/></text:span><text:span text:style-name="T292_25">of</text:span><text:span text:style-name="T292_26"><text:s/></text:span><text:span text:style-name="T292_27">Yemen<text:s/>and</text:span><text:span text:style-name="T292_28"><text:s/></text:span><text:span text:style-name="T292_29">targeting</text:span><text:span text:style-name="T292_30"><text:s/></text:span><text:span text:style-name="T292_31">the<text:s/>most<text:s/>vulnerable<text:s/>and<text:s/>at<text:s/>the<text:s/>highest<text:s/>risk.</text:span></text:p>
        <text:p text:style-name="P293"/>
        <text:p text:style-name="P294"><text:span text:style-name="T294_1">UNICEF</text:span><text:span text:style-name="T294_2"><text:s/></text:span><text:span text:style-name="T294_3">has</text:span><text:span text:style-name="T294_4"><text:s/></text:span><text:span text:style-name="T294_5">been</text:span><text:span text:style-name="T294_6"><text:s/></text:span><text:span text:style-name="T294_7">able</text:span><text:span text:style-name="T294_8"><text:s/></text:span><text:span text:style-name="T294_9">to</text:span><text:span text:style-name="T294_10"><text:s/></text:span><text:span text:style-name="T294_11">provide</text:span><text:span text:style-name="T294_12"><text:s/></text:span><text:span text:style-name="T294_13">an</text:span><text:span text:style-name="T294_14"><text:s/></text:span><text:span text:style-name="T294_15">initial</text:span><text:span text:style-name="T294_16"><text:s/></text:span><text:span text:style-name="T294_17">response</text:span><text:span text:style-name="T294_18"><text:s/></text:span><text:span text:style-name="T294_19">by</text:span><text:span text:style-name="T294_20"><text:s/></text:span><text:span text:style-name="T294_21">frontloading</text:span><text:span text:style-name="T294_22"><text:s/></text:span><text:span text:style-name="T294_23">internal</text:span><text:span text:style-name="T294_24"><text:s/></text:span><text:span text:style-name="T294_25">resources,</text:span><text:span text:style-name="T294_26"><text:s/></text:span><text:span text:style-name="T294_27">reprogramming</text:span><text:span text:style-name="T294_28"><text:s/></text:span><text:span text:style-name="T294_29">of<text:s/>some<text:s/>donor<text:s/>funding<text:s/>and<text:s/>in-kind<text:s/>support<text:s/>(ECHO<text:s/>humanitarian<text:s/>airbridge).<text:s/>While<text:s/>the<text:s/>response<text:s/>has<text:s/>been<text:s/>coordinated</text:span><text:span text:style-name="T294_30"><text:s/></text:span><text:span text:style-name="T294_31">with</text:span><text:span text:style-name="T294_32"><text:s/></text:span><text:span text:style-name="T294_33">other</text:span><text:span text:style-name="T294_34"><text:s/></text:span><text:span text:style-name="T294_35">sister</text:span><text:span text:style-name="T294_36"><text:s/></text:span><text:span text:style-name="T294_37">agencies</text:span><text:span text:style-name="T294_38"><text:s/></text:span><text:span text:style-name="T294_39">and</text:span><text:span text:style-name="T294_40"><text:s/></text:span><text:span text:style-name="T294_41">partners</text:span><text:span text:style-name="T294_42"><text:s/></text:span><text:span text:style-name="T294_43">in</text:span><text:span text:style-name="T294_44"><text:s/></text:span><text:span text:style-name="T294_45">Yemen</text:span><text:span text:style-name="T294_46"><text:s/></text:span><text:span text:style-name="T294_47">to</text:span><text:span text:style-name="T294_48"><text:s/></text:span><text:span text:style-name="T294_49">ensure</text:span><text:span text:style-name="T294_50"><text:s/></text:span><text:span text:style-name="T294_51">maximum</text:span><text:span text:style-name="T294_52"><text:s/></text:span><text:span text:style-name="T294_53">efforts,</text:span><text:span text:style-name="T294_54"><text:s/></text:span><text:span text:style-name="T294_55">critical</text:span><text:span text:style-name="T294_56"><text:s/></text:span><text:span text:style-name="T294_57">gaps</text:span><text:span text:style-name="T294_58"><text:s/></text:span><text:span text:style-name="T294_59">still<text:s/>remain.</text:span><text:span text:style-name="T294_60"><text:s/></text:span><text:span text:style-name="T294_61">With</text:span><text:span text:style-name="T294_62"><text:s/></text:span><text:span text:style-name="T294_63">additional</text:span><text:span text:style-name="T294_64"><text:s/></text:span><text:span text:style-name="T294_65">financing</text:span><text:span text:style-name="T294_66"><text:s/></text:span><text:span text:style-name="T294_67">from</text:span><text:span text:style-name="T294_68"><text:s/></text:span><text:span text:style-name="T294_69">FCDO,</text:span><text:span text:style-name="T294_70"><text:s/></text:span><text:span text:style-name="T294_71">UNICEF</text:span><text:span text:style-name="T294_72"><text:s/></text:span><text:span text:style-name="T294_73">will</text:span><text:span text:style-name="T294_74"><text:s/></text:span><text:span text:style-name="T294_75">strengthen</text:span><text:span text:style-name="T294_76"><text:s/></text:span><text:span text:style-name="T294_77">capacity</text:span><text:span text:style-name="T294_78"><text:s/></text:span><text:span text:style-name="T294_79">to</text:span><text:span text:style-name="T294_80"><text:s/></text:span><text:span text:style-name="T294_81">address</text:span><text:span text:style-name="T294_82"><text:s/></text:span><text:span text:style-name="T294_83">cholera</text:span><text:span text:style-name="T294_84"><text:s/></text:span><text:span text:style-name="T294_85">in</text:span><text:span text:style-name="T294_86"><text:s/></text:span><text:span text:style-name="T294_87">high-risk<text:s/>and<text:s/>affected<text:s/>communities<text:s/>through<text:s/>the<text:s/>provision<text:s/>of<text:s/>essential<text:s/>material<text:s/>support,<text:s/>procurement,<text:s/>and<text:s/>strengthening<text:s/>of<text:s/>local<text:s/>response<text:s/>structures.<text:s/>The<text:s/>proposed<text:s/>expansion<text:s/>of<text:s/>PHC<text:s/>coverage<text:s/>will<text:s/>also<text:s/>address<text:s/>gaps</text:span><text:span text:style-name="T294_88"><text:s/></text:span><text:span text:style-name="T294_89">caused</text:span><text:span text:style-name="T294_90"><text:s/></text:span><text:span text:style-name="T294_91">by</text:span><text:span text:style-name="T294_92"><text:s/></text:span><text:span text:style-name="T294_93">overall</text:span><text:span text:style-name="T294_94"><text:s/></text:span><text:span text:style-name="T294_95">reductions</text:span><text:span text:style-name="T294_96"><text:s/></text:span><text:span text:style-name="T294_97">in</text:span><text:span text:style-name="T294_98"><text:s/></text:span><text:span text:style-name="T294_99">funding</text:span><text:span text:style-name="T294_100"><text:s/></text:span><text:span text:style-name="T294_101">to</text:span><text:span text:style-name="T294_102"><text:s/></text:span><text:span text:style-name="T294_103">the</text:span><text:span text:style-name="T294_104"><text:s/></text:span><text:span text:style-name="T294_105">primary</text:span><text:span text:style-name="T294_106"><text:s/></text:span><text:span text:style-name="T294_107">healthcare</text:span><text:span text:style-name="T294_108"><text:s/></text:span><text:span text:style-name="T294_109">system,</text:span><text:span text:style-name="T294_110"><text:s/></text:span><text:span text:style-name="T294_111">ensuring</text:span><text:span text:style-name="T294_112"><text:s/></text:span><text:span text:style-name="T294_113">continued</text:span><text:span text:style-name="T294_114"><text:s/></text:span><text:span text:style-name="T294_115">access<text:s/>to<text:s/>essential<text:s/>health<text:s/>services.<text:s/>This<text:s/>expansion<text:s/>is<text:s/>particularly<text:s/>critical<text:s/>in<text:s/>regions<text:s/>at<text:s/>high<text:s/>risk<text:s/>for<text:s/>cholera<text:s/>and<text:s/>other<text:s/>waterborne<text:s/>diseases,<text:s/>where<text:s/>inadequate<text:s/>health<text:s/>infrastructure<text:s/>exacerbates<text:s/>vulnerabilities.</text:span></text:p>
        <text:p text:style-name="P295"/>
        <text:p text:style-name="P296"><text:span text:style-name="T296_1">To<text:s/>address<text:s/>the<text:s/>ongoing<text:s/>outbreak,<text:s/>UNICEF<text:s/>proposes<text:s/>the<text:s/>following<text:s/>programmatic<text:s/>approach<text:s/>focusing<text:s/>on<text:s/>Case<text:s/>Management<text:s/>and<text:s/>IPC,<text:s/>WASH<text:s/>and<text:s/>RCCE/SBCC<text:s/>intervention<text:s/>pillars:</text:span></text:p>
        <text:p text:style-name="P297"/>
        <text:list text:style-name="LS2" xml:id="list44">
          <text:list-item>
            <text:list>
              <text:list-item>
                <text:p text:style-name="P298"><text:span text:style-name="T298_1">Expand<text:s/>support<text:s/>for<text:s/>ORCs<text:s/>and<text:s/>DTCs<text:s/>while<text:s/>providing<text:s/>essential<text:s/>medical<text:s/>supplies<text:s/>and<text:s/>training<text:s/>for<text:s/>frontline<text:s/>health<text:s/>workers,<text:s/>ensuring<text:s/>regular<text:s/>supervision<text:s/>for<text:s/>quality<text:s/>care.</text:span></text:p>
              </text:list-item>
              <text:list-item>
                <text:p text:style-name="P299"><text:span text:style-name="T299_1">Procure<text:s/>and<text:s/>distribute<text:s/>hygiene<text:s/>kits<text:s/>and<text:s/>water<text:s/>treatment<text:s/>supplies,<text:s/>and<text:s/>implement<text:s/>WASH<text:s/>interventions,<text:s/>including<text:s/>the<text:s/>rehabilitation<text:s/>of<text:s/>water<text:s/>infrastructure<text:s/>and<text:s/>community-led<text:s/>sanitation<text:s/>programs.</text:span></text:p>
              </text:list-item>
              <text:list-item>
                <text:p text:style-name="P300"><text:span text:style-name="T300_1">Focus<text:s/>on<text:s/>critically<text:s/>affected<text:s/>districts<text:s/>to<text:s/>enhance<text:s/>water<text:s/>access<text:s/>and<text:s/>sanitation,<text:s/>conducting<text:s/>community<text:s/>engagement<text:s/>campaigns<text:s/>to<text:s/>raise<text:s/>awareness<text:s/>about<text:s/>sanitation<text:s/>and<text:s/>nutrition.</text:span></text:p>
              </text:list-item>
              <text:list-item>
                <text:p text:style-name="P301"><text:span text:style-name="T301_1">Utilize</text:span><text:span text:style-name="T301_2"><text:s/></text:span><text:span text:style-name="T301_3">diverse</text:span><text:span text:style-name="T301_4"><text:s/></text:span><text:span text:style-name="T301_5">communication</text:span><text:span text:style-name="T301_6"><text:s/></text:span><text:span text:style-name="T301_7">channels</text:span><text:span text:style-name="T301_8"><text:s/></text:span><text:span text:style-name="T301_9">and</text:span><text:span text:style-name="T301_10"><text:s/></text:span><text:span text:style-name="T301_11">mobilize</text:span><text:span text:style-name="T301_12"><text:s/></text:span><text:span text:style-name="T301_13">community</text:span><text:span text:style-name="T301_14"><text:s/></text:span><text:span text:style-name="T301_15">volunteers</text:span><text:span text:style-name="T301_16"><text:s/></text:span><text:span text:style-name="T301_17">to</text:span><text:span text:style-name="T301_18"><text:s/></text:span><text:span text:style-name="T301_19">promote</text:span><text:span text:style-name="T301_20"><text:s/></text:span><text:span text:style-name="T301_21">hygiene,</text:span><text:span text:style-name="T301_22"><text:s/></text:span><text:span text:style-name="T301_23">food</text:span><text:span text:style-name="T301_24"><text:s/></text:span><text:span text:style-name="T301_25">safety<text:s/>practices,<text:s/>and<text:s/>distribute<text:s/>hygiene<text:s/>kits,<text:s/>while<text:s/>continuously<text:s/>updating<text:s/>RCCE<text:s/>messaging<text:s/>based<text:s/>on<text:s/>community<text:s/></text:span><text:span text:style-name="T301_26">feedback.</text:span></text:p>
              </text:list-item>
            </text:list>
          </text:list-item>
        </text:list>
        <text:p text:style-name="P302"/>
        <text:p text:style-name="P303"><text:span text:style-name="T303_1">Timeline:</text:span><text:span text:style-name="T303_2"><text:s/></text:span><text:span text:style-name="T303_3">Activities</text:span><text:span text:style-name="T303_4"><text:s/></text:span><text:span text:style-name="T303_5">are</text:span><text:span text:style-name="T303_6"><text:s/></text:span><text:span text:style-name="T303_7">expected</text:span><text:span text:style-name="T303_8"><text:s/></text:span><text:span text:style-name="T303_9">to</text:span><text:span text:style-name="T303_10"><text:s/></text:span><text:span text:style-name="T303_11">take</text:span><text:span text:style-name="T303_12"><text:s/></text:span><text:span text:style-name="T303_13">advantage</text:span><text:span text:style-name="T303_14"><text:s/></text:span><text:span text:style-name="T303_15">of</text:span><text:span text:style-name="T303_16"><text:s/></text:span><text:span text:style-name="T303_17">local</text:span><text:span text:style-name="T303_18"><text:s/></text:span><text:span text:style-name="T303_19">procurement</text:span><text:span text:style-name="T303_20"><text:s/></text:span><text:span text:style-name="T303_21">and</text:span><text:span text:style-name="T303_22"><text:s/></text:span><text:span text:style-name="T303_23">are</text:span><text:span text:style-name="T303_24"><text:s/></text:span><text:span text:style-name="T303_25">expected</text:span><text:span text:style-name="T303_26"><text:s/></text:span><text:span text:style-name="T303_27">to</text:span><text:span text:style-name="T303_28"><text:s/></text:span><text:span text:style-name="T303_29">be</text:span><text:span text:style-name="T303_30"><text:s/></text:span><text:span text:style-name="T303_31">completed<text:s/>by<text:s/>March<text:s/>2025</text:span><text:span text:style-name="T303_32"><text:a xlink:type="simple" xlink:href="#_bookmark7"><text:span text:style-name="T303_33">8</text:span><text:span text:style-name="T303_34">.</text:span></text:a></text:span><text:span text:style-name="T303_35"><text:s/>As<text:s/>part<text:s/>of<text:s/>these<text:s/>funds<text:s/>are<text:s/>envisaged<text:s/>to<text:s/>be<text:s/>used<text:s/>to<text:s/>cover<text:s/>supplies<text:s/>already<text:s/>en-route<text:s/>to<text:s/>Yemen,<text:s/>the<text:s/>proposed<text:s/>start<text:s/>date<text:s/>of<text:s/>the<text:s/>intervention<text:s/>would<text:s/>be<text:s/>1<text:s/>November<text:s/>2024.</text:span></text:p>
        <text:p text:style-name="P304"/>
        <text:p text:style-name="P305"/>
        <text:p text:style-name="P306"/>
        <text:p text:style-name="P307"><text:span text:style-name="T307_1">WHO<text:s/></text:span><text:span text:style-name="T307_2">interventions<text:s/>will<text:s/>focus<text:s/>on<text:s/>all<text:s/>intervention<text:s/>pillars<text:s/>of<text:s/>the<text:s/>Multisectoral<text:s/>Cholera<text:s/>Outbreak<text:s/>Response,<text:s/>i.e.,</text:span><text:span text:style-name="T307_3"><text:s/></text:span><text:span text:style-name="T307_4">(1)</text:span><text:span text:style-name="T307_5"><text:s/></text:span><text:span text:style-name="T307_6">Leadership</text:span><text:span text:style-name="T307_7"><text:s/></text:span><text:span text:style-name="T307_8">and</text:span><text:span text:style-name="T307_9"><text:s/></text:span><text:span text:style-name="T307_10">Coordination;</text:span><text:span text:style-name="T307_11"><text:s/></text:span><text:span text:style-name="T307_12">(2)</text:span><text:span text:style-name="T307_13"><text:s/></text:span><text:span text:style-name="T307_14">Surveillance,</text:span><text:span text:style-name="T307_15"><text:s/></text:span><text:span text:style-name="T307_16">Lab</text:span><text:span text:style-name="T307_17"><text:s/></text:span><text:span text:style-name="T307_18">and</text:span><text:span text:style-name="T307_19"><text:s/></text:span><text:span text:style-name="T307_20">RRTs;</text:span><text:span text:style-name="T307_21"><text:s/></text:span><text:span text:style-name="T307_22">(3):</text:span><text:span text:style-name="T307_23"><text:s/></text:span><text:span text:style-name="T307_24">Case</text:span><text:span text:style-name="T307_25"><text:s/></text:span><text:span text:style-name="T307_26">Management</text:span><text:span text:style-name="T307_27"><text:s/></text:span><text:span text:style-name="T307_28">and</text:span><text:span text:style-name="T307_29"><text:s/></text:span><text:span text:style-name="T307_30">IPC;</text:span><text:span text:style-name="T307_31"><text:s/></text:span><text:span text:style-name="T307_32">(4)<text:s/>WASH;<text:s/>(5)<text:s/>RCCE/SBCC<text:s/>and<text:s/>(6)<text:s/>Oral<text:s/>Cholera<text:s/>Vaccine<text:s/>(OCV).</text:span></text:p>
        <text:p text:style-name="P308"><draw:custom-shape svg:x="2.514cm" svg:y="0.786cm" svg:width="5.135cm" svg:height="0.071cm" draw:style-name="FR7" draw:z-index="8"><draw:enhanced-geometry draw:type="non-primitive" svg:viewBox="0 0 1000000 1000000" draw:enhanced-path="M 999814 0 L 0 0 0 0 0 959861 0 959861 999814 959861 999814 959861 999814 0 Z N" draw:text-areas="0 0 1000000 1000000"/></draw:custom-shape></text:p>
        <text:p text:style-name="P309"><text:bookmark-start text:name="_bookmark7"/><text:bookmark-end text:name="_bookmark7"/><text:span text:style-name="T309_1">8</text:span><text:span text:style-name="T309_2"><text:s/></text:span><text:span text:style-name="T309_3">Assuming</text:span><text:span text:style-name="T309_4"><text:s/></text:span><text:span text:style-name="T309_5">local</text:span><text:span text:style-name="T309_6"><text:s/></text:span><text:span text:style-name="T309_7">procurement</text:span><text:span text:style-name="T309_8"><text:s/></text:span><text:span text:style-name="T309_9">and</text:span><text:span text:style-name="T309_10"><text:s/></text:span><text:span text:style-name="T309_11">disbursement</text:span><text:span text:style-name="T309_12"><text:s/></text:span><text:span text:style-name="T309_13">of</text:span><text:span text:style-name="T309_14"><text:s/></text:span><text:span text:style-name="T309_15">funds</text:span><text:span text:style-name="T309_16"><text:s/></text:span><text:span text:style-name="T309_17">by</text:span><text:span text:style-name="T309_18"><text:s/></text:span><text:span text:style-name="T309_19">October</text:span><text:span text:style-name="T309_20"><text:s/></text:span><text:span text:style-name="T309_21">2024.</text:span></text:p>
      </text:section>
      <text:section text:style-name="S12" text:name="S12">
        <text:p text:style-name="P310"><text:span text:style-name="T310_1">Please<text:s/>see<text:s/>below<text:s/>details<text:s/>of<text:s/>interventions<text:s/>to<text:s/>be<text:s/>implemented<text:s/>by<text:s/>the<text:s/>two<text:s/>UN<text:s/>agencies<text:s/>across<text:s/>the<text:s/>six<text:s/>intervention<text:s/>pillars.</text:span></text:p>
        <text:h text:style-name="P311" text:outline-level="2"><text:span text:style-name="T311_1">Intervention</text:span><text:span text:style-name="T311_2"><text:s/></text:span><text:span text:style-name="T311_3">Pillar:</text:span><text:span text:style-name="T311_4"><text:s/></text:span><text:span text:style-name="T311_5">Leadership</text:span><text:span text:style-name="T311_6"><text:s/></text:span><text:span text:style-name="T311_7">and</text:span><text:span text:style-name="T311_8"><text:s/></text:span><text:span text:style-name="T311_9">Coordination</text:span></text:h>
        <text:p text:style-name="P312"><text:span text:style-name="T312_1">The<text:s/></text:span><text:span text:style-name="T312_2">WHO<text:s/></text:span><text:span text:style-name="T312_3">will<text:s/>continue<text:s/>providing<text:s/>leadership<text:s/>and<text:s/>coordination<text:s/>for<text:s/>the<text:s/>cholera<text:s/>response<text:s/>as<text:s/>a<text:s/>health<text:s/>cluster<text:s/>lead</text:span><text:span text:style-name="T312_4"><text:s/></text:span><text:span text:style-name="T312_5">agency</text:span><text:span text:style-name="T312_6"><text:s/></text:span><text:span text:style-name="T312_7">and</text:span><text:span text:style-name="T312_8"><text:s/></text:span><text:span text:style-name="T312_9">last</text:span><text:span text:style-name="T312_10"><text:s/></text:span><text:span text:style-name="T312_11">resort</text:span><text:span text:style-name="T312_12"><text:s/></text:span><text:span text:style-name="T312_13">service</text:span><text:span text:style-name="T312_14"><text:s/></text:span><text:span text:style-name="T312_15">provider.</text:span><text:span text:style-name="T312_16"><text:s/></text:span><text:span text:style-name="T312_17">Based</text:span><text:span text:style-name="T312_18"><text:s/></text:span><text:span text:style-name="T312_19">on</text:span><text:span text:style-name="T312_20"><text:s/></text:span><text:span text:style-name="T312_21">the</text:span><text:span text:style-name="T312_22"><text:s/></text:span><text:span text:style-name="T312_23">outputs</text:span><text:span text:style-name="T312_24"><text:s/></text:span><text:span text:style-name="T312_25">from</text:span><text:span text:style-name="T312_26"><text:s/></text:span><text:span text:style-name="T312_27">the</text:span><text:span text:style-name="T312_28"><text:s/></text:span><text:span text:style-name="T312_29">planned</text:span><text:span text:style-name="T312_30"><text:s/></text:span><text:span text:style-name="T312_31">IAR,</text:span><text:span text:style-name="T312_32"><text:s/></text:span><text:span text:style-name="T312_33">WHO</text:span><text:span text:style-name="T312_34"><text:s/></text:span><text:span text:style-name="T312_35">will</text:span><text:span text:style-name="T312_36"><text:s/></text:span><text:span text:style-name="T312_37">update<text:s/>the</text:span><text:span text:style-name="T312_38"><text:s/></text:span><text:span text:style-name="T312_39">cholera</text:span><text:span text:style-name="T312_40"><text:s/></text:span><text:span text:style-name="T312_41">response</text:span><text:span text:style-name="T312_42"><text:s/></text:span><text:span text:style-name="T312_43">in</text:span><text:span text:style-name="T312_44"><text:s/></text:span><text:span text:style-name="T312_45">the<text:s/>south.</text:span><text:span text:style-name="T312_46"><text:s/></text:span><text:span text:style-name="T312_47">WHO<text:s/>will</text:span><text:span text:style-name="T312_48"><text:s/></text:span><text:span text:style-name="T312_49">also</text:span><text:span text:style-name="T312_50"><text:s/></text:span><text:span text:style-name="T312_51">try<text:s/>to</text:span><text:span text:style-name="T312_52"><text:s/></text:span><text:span text:style-name="T312_53">conduct</text:span><text:span text:style-name="T312_54"><text:s/></text:span><text:span text:style-name="T312_55">an</text:span><text:span text:style-name="T312_56"><text:s/></text:span><text:span text:style-name="T312_57">IAR<text:s/>in</text:span><text:span text:style-name="T312_58"><text:s/></text:span><text:span text:style-name="T312_59">the<text:s/>north</text:span><text:span text:style-name="T312_60"><text:s/></text:span><text:span text:style-name="T312_61">to</text:span><text:span text:style-name="T312_62"><text:s/></text:span><text:span text:style-name="T312_63">review</text:span><text:span text:style-name="T312_64"><text:s/></text:span><text:span text:style-name="T312_65">what</text:span><text:span text:style-name="T312_66"><text:s/></text:span><text:span text:style-name="T312_67">worked<text:s/>well<text:s/>and<text:s/>what<text:s/>did<text:s/>not<text:s/>work<text:s/>well<text:s/>across<text:s/>all<text:s/>the<text:s/>response<text:s/>pillars<text:s/>to<text:s/>improve<text:s/>the<text:s/>cholera<text:s/>response<text:s/>going<text:s/>forward.<text:s/>Supporting<text:s/>the<text:s/>Cholera<text:s/>taskforces,<text:s/>Emergency<text:s/>Operation<text:s/>Centers<text:s/>(EOCs),<text:s/>and<text:s/>joint<text:s/>supervision<text:s/>of<text:s/>the<text:s/>response<text:s/>will<text:s/>be<text:s/>prioritized<text:s/>in<text:s/>this<text:s/>project.</text:span><text:span text:style-name="T312_68"><text:s/></text:span><text:span text:style-name="T312_69">WHO<text:s/>will<text:s/>conduct<text:s/>an<text:s/>After-Action<text:s/>Review<text:s/>(AAR)<text:s/>should<text:s/>the</text:span><text:span text:style-name="T312_70"><text:s/></text:span><text:span text:style-name="T312_71">outbreak<text:s/>be</text:span><text:span text:style-name="T312_72"><text:s/></text:span><text:span text:style-name="T312_73">declared</text:span><text:span text:style-name="T312_74"><text:s/></text:span><text:span text:style-name="T312_75">over<text:s/>by<text:s/>the</text:span><text:span text:style-name="T312_76"><text:s/></text:span><text:span text:style-name="T312_77">MOH<text:s/>to</text:span><text:span text:style-name="T312_78"><text:s/></text:span><text:span text:style-name="T312_79">document</text:span><text:span text:style-name="T312_80"><text:s/></text:span><text:span text:style-name="T312_81">the<text:s/>lessons<text:s/>and<text:s/>improve<text:s/>future</text:span><text:span text:style-name="T312_82"><text:s/></text:span><text:span text:style-name="T312_83">responses,</text:span><text:span text:style-name="T312_84"><text:s/></text:span><text:span text:style-name="T312_85">which<text:s/>is</text:span><text:span text:style-name="T312_86"><text:s/></text:span><text:span text:style-name="T312_87">required</text:span><text:span text:style-name="T312_88"><text:s/></text:span><text:span text:style-name="T312_89">under</text:span><text:span text:style-name="T312_90"><text:s/></text:span><text:span text:style-name="T312_91">the</text:span><text:span text:style-name="T312_92"><text:s/></text:span><text:span text:style-name="T312_93">International</text:span><text:span text:style-name="T312_94"><text:s/></text:span><text:span text:style-name="T312_95">Health</text:span><text:span text:style-name="T312_96"><text:s/></text:span><text:span text:style-name="T312_97">Regulation</text:span><text:span text:style-name="T312_98"><text:s/></text:span><text:span text:style-name="T312_99">(IHR</text:span><text:span text:style-name="T312_100"><text:s/></text:span><text:span text:style-name="T312_101">2005).</text:span><text:span text:style-name="T312_102"><text:s/></text:span><text:span text:style-name="T312_103">The</text:span><text:span text:style-name="T312_104"><text:s/></text:span><text:span text:style-name="T312_105">health</text:span><text:span text:style-name="T312_106"><text:s/></text:span><text:span text:style-name="T312_107">cluster</text:span><text:span text:style-name="T312_108"><text:s/></text:span><text:span text:style-name="T312_109">will</text:span><text:span text:style-name="T312_110"><text:s/></text:span><text:span text:style-name="T312_111">coordinate</text:span><text:span text:style-name="T312_112"><text:s/></text:span><text:span text:style-name="T312_113">with</text:span><text:span text:style-name="T312_114"><text:s/></text:span><text:span text:style-name="T312_115">the<text:s/>cholera<text:s/>task<text:s/>force<text:s/>to<text:s/>ensure<text:s/>regular<text:s/>information<text:s/>is<text:s/>shared<text:s/>with<text:s/>relevant<text:s/>stakeholders<text:s/>including<text:s/>health<text:s/>partners<text:s/>and<text:s/>donors.</text:span></text:p>
        <text:h text:style-name="P313" text:outline-level="2"><text:span text:style-name="T313_1">Intervention</text:span><text:span text:style-name="T313_2"><text:s/></text:span><text:span text:style-name="T313_3">Pillar:</text:span><text:span text:style-name="T313_4"><text:s/></text:span><text:span text:style-name="T313_5">Surveillance,</text:span><text:span text:style-name="T313_6"><text:s/></text:span><text:span text:style-name="T313_7">Laboratories,</text:span><text:span text:style-name="T313_8"><text:s/></text:span><text:span text:style-name="T313_9">and</text:span><text:span text:style-name="T313_10"><text:s/></text:span><text:span text:style-name="T313_11">RRTs</text:span></text:h>
        <text:p text:style-name="P314"><text:span text:style-name="T314_1">The<text:s/></text:span><text:span text:style-name="T314_2">WHO<text:s/></text:span><text:span text:style-name="T314_3">will<text:s/>continue<text:s/>supporting<text:s/>RRT<text:s/>missions<text:s/>(at<text:s/>least<text:s/>10,000<text:s/>missions),<text:s/>including<text:s/>for<text:s/>sample<text:s/>transportation,<text:s/>to<text:s/>support<text:s/>early<text:s/>detection,<text:s/>outbreak<text:s/>investigation,<text:s/>and<text:s/>initiation<text:s/>of<text:s/>control<text:s/>measures.<text:s/>This<text:s/>support<text:s/>will<text:s/>be<text:s/>critical<text:s/>as<text:s/>the<text:s/>World<text:s/>Bank<text:s/>fund<text:s/>for<text:s/>surveillance<text:s/>and<text:s/>RRT<text:s/>will<text:s/>be<text:s/>reduced<text:s/>by<text:s/>70<text:s/>per<text:s/>cent<text:s/>as<text:s/>of</text:span><text:span text:style-name="T314_4"><text:s/></text:span><text:span text:style-name="T314_5">September</text:span><text:span text:style-name="T314_6"><text:s/></text:span><text:span text:style-name="T314_7">2024,</text:span><text:span text:style-name="T314_8"><text:s/></text:span><text:span text:style-name="T314_9">leaving</text:span><text:span text:style-name="T314_10"><text:s/></text:span><text:span text:style-name="T314_11">a</text:span><text:span text:style-name="T314_12"><text:s/></text:span><text:span text:style-name="T314_13">huge</text:span><text:span text:style-name="T314_14"><text:s/></text:span><text:span text:style-name="T314_15">gap</text:span><text:span text:style-name="T314_16"><text:s/></text:span><text:span text:style-name="T314_17">in</text:span><text:span text:style-name="T314_18"><text:s/></text:span><text:span text:style-name="T314_19">this</text:span><text:span text:style-name="T314_20"><text:s/></text:span><text:span text:style-name="T314_21">work</text:span><text:span text:style-name="T314_22"><text:s/></text:span><text:span text:style-name="T314_23">area.</text:span><text:span text:style-name="T314_24"><text:s/></text:span><text:span text:style-name="T314_25">The</text:span><text:span text:style-name="T314_26"><text:s/></text:span><text:span text:style-name="T314_27">data</text:span><text:span text:style-name="T314_28"><text:s/></text:span><text:span text:style-name="T314_29">shows</text:span><text:span text:style-name="T314_30"><text:s/></text:span><text:span text:style-name="T314_31">the</text:span><text:span text:style-name="T314_32"><text:s/></text:span><text:span text:style-name="T314_33">transmission</text:span><text:span text:style-name="T314_34"><text:s/></text:span><text:span text:style-name="T314_35">route</text:span><text:span text:style-name="T314_36"><text:s/></text:span><text:span text:style-name="T314_37">is</text:span><text:span text:style-name="T314_38"><text:s/></text:span><text:span text:style-name="T314_39">almost<text:s/>50%<text:s/>through<text:s/>water<text:s/>and<text:s/>food<text:s/>contamination,<text:s/>therefore<text:s/>supporting<text:s/>6<text:s/>CPHLs<text:s/>which<text:s/>are<text:s/>located<text:s/>in<text:s/>the<text:s/>most<text:s/>affected</text:span><text:span text:style-name="T314_40"><text:s/></text:span><text:span text:style-name="T314_41">areas:</text:span><text:span text:style-name="T314_42"><text:s/></text:span><text:span text:style-name="T314_43">Sanaa,</text:span><text:span text:style-name="T314_44"><text:s/></text:span><text:span text:style-name="T314_45">Hodeidah,</text:span><text:span text:style-name="T314_46"><text:s/></text:span><text:span text:style-name="T314_47">Hajjah,</text:span><text:span text:style-name="T314_48"><text:s/></text:span><text:span text:style-name="T314_49">Aden,</text:span><text:span text:style-name="T314_50"><text:s/></text:span><text:span text:style-name="T314_51">Taiz</text:span><text:span text:style-name="T314_52"><text:s/></text:span><text:span text:style-name="T314_53">and</text:span><text:span text:style-name="T314_54"><text:s/></text:span><text:span text:style-name="T314_55">Hadramout</text:span><text:span text:style-name="T314_56"><text:s/></text:span><text:span text:style-name="T314_57">Sayoun,</text:span><text:span text:style-name="T314_58"><text:s/></text:span><text:span text:style-name="T314_59">with</text:span><text:span text:style-name="T314_60"><text:s/></text:span><text:span text:style-name="T314_61">water</text:span><text:span text:style-name="T314_62"><text:s/></text:span><text:span text:style-name="T314_63">and</text:span><text:span text:style-name="T314_64"><text:s/></text:span><text:span text:style-name="T314_65">food</text:span><text:span text:style-name="T314_66"><text:s/></text:span><text:span text:style-name="T314_67">supplies<text:s/>and<text:s/>reagents<text:s/>will<text:s/>be<text:s/>prioritized<text:s/>in<text:s/>this<text:s/>project<text:s/>for<text:s/>better<text:s/>diagnosis<text:s/>and<text:s/>source<text:s/>detection.</text:span></text:p>
        <text:p text:style-name="P315"/>
        <text:h text:style-name="P316" text:outline-level="2"><text:span text:style-name="T316_1">Intervention</text:span><text:span text:style-name="T316_2"><text:s/></text:span><text:span text:style-name="T316_3">Pillar:</text:span><text:span text:style-name="T316_4"><text:s/></text:span><text:span text:style-name="T316_5">Case</text:span><text:span text:style-name="T316_6"><text:s/></text:span><text:span text:style-name="T316_7">Management</text:span><text:span text:style-name="T316_8"><text:s/></text:span><text:span text:style-name="T316_9">and</text:span><text:span text:style-name="T316_10"><text:s/></text:span><text:span text:style-name="T316_11">IPC</text:span></text:h>
        <text:p text:style-name="P317"/>
        <text:p text:style-name="P318"><text:span text:style-name="T318_1">The</text:span><text:span text:style-name="T318_2"><text:s/></text:span><text:span text:style-name="T318_3">interventions</text:span><text:span text:style-name="T318_4"><text:s/></text:span><text:span text:style-name="T318_5">will</text:span><text:span text:style-name="T318_6"><text:s/></text:span><text:span text:style-name="T318_7">prioritize</text:span><text:span text:style-name="T318_8"><text:s/></text:span><text:span text:style-name="T318_9">the</text:span><text:span text:style-name="T318_10"><text:s/></text:span><text:span text:style-name="T318_11">areas</text:span><text:span text:style-name="T318_12"><text:s/></text:span><text:span text:style-name="T318_13">most</text:span><text:span text:style-name="T318_14"><text:s/></text:span><text:span text:style-name="T318_15">affected</text:span><text:span text:style-name="T318_16"><text:s/></text:span><text:span text:style-name="T318_17">by</text:span><text:span text:style-name="T318_18"><text:s/></text:span><text:span text:style-name="T318_19">AWD</text:span><text:span text:style-name="T318_20"><text:s/></text:span><text:span text:style-name="T318_21">outbreak</text:span><text:span text:style-name="T318_22"><text:s/></text:span><text:span text:style-name="T318_23">in</text:span><text:span text:style-name="T318_24"><text:s/></text:span><text:span text:style-name="T318_25">Yemen,</text:span><text:span text:style-name="T318_26"><text:s/></text:span><text:span text:style-name="T318_27">as</text:span><text:span text:style-name="T318_28"><text:s/></text:span><text:span text:style-name="T318_29">detailed</text:span><text:span text:style-name="T318_30"><text:s/></text:span><text:span text:style-name="T318_31">in</text:span><text:span text:style-name="T318_32"><text:s/></text:span><text:span text:style-name="T318_33">the</text:span><text:span text:style-name="T318_34"><text:s/></text:span><text:span text:style-name="T318_35">report<text:s/>of<text:s/>AWD<text:s/>situation<text:s/>from<text:s/>March<text:s/>14<text:s/>to<text:s/>September<text:s/>9,<text:s/>2024.<text:s/>While<text:s/>the<text:s/>governorates<text:s/>of<text:s/>Hajjah,<text:s/>Al-Hudaydah.<text:s/>Dhamar,<text:s/>Taiz,<text:s/>Amran,<text:s/>Amanat<text:s/>Al<text:s/>Asimah,<text:s/>Ibb,<text:s/>Al<text:s/>Bayda,<text:s/>Sanaa,<text:s/>Al-Mahweet,<text:s/>Sa'adah,<text:s/>Al<text:s/>Dhale'e,<text:s/>Aden,<text:s/>Abyan,<text:s/>Lahj,<text:s/>Marib,<text:s/>Al<text:s/>Jawf,<text:s/>Raymah,<text:s/>Shabwah,<text:s/>Hadramaut<text:s/>Mukalla,<text:s/>Hadramaut<text:s/>Seyon,<text:s/>Socotra<text:s/>and<text:s/>Al<text:s/>Mahrah<text:s/>will<text:s/>be<text:s/>the<text:s/>primary<text:s/>focus,<text:s/>the<text:s/>response<text:s/>will<text:s/>be<text:s/>adaptable<text:s/>based<text:s/>on<text:s/>the<text:s/>evolving<text:s/>situation.</text:span></text:p>
        <text:p text:style-name="P319"/>
        <text:p text:style-name="P320"><text:span text:style-name="T320_1">UNICEF<text:s/>and<text:s/>WHO<text:s/>will<text:s/>work<text:s/>to<text:s/>provide<text:s/>a<text:s/>package<text:s/>of<text:s/>support<text:s/>to<text:s/>205<text:s/>ORCs<text:s/>and<text:s/>20<text:s/>DTCs,<text:s/>benefiting<text:s/>an<text:s/>estimated<text:s/>244,000<text:s/>people<text:s/>with<text:s/>services<text:s/>and<text:s/>3,500,000<text:s/>with<text:s/>cholera<text:s/>prevention<text:s/>and<text:s/>health<text:s/>promotion<text:s/>messaging<text:s/>people.<text:s/>Both<text:s/>agencies<text:s/>will<text:s/>leverage<text:s/>existing<text:s/>work,<text:s/>with<text:s/>the<text:s/>intervention<text:s/>divided<text:s/>following<text:s/>the<text:s/>following<text:s/>complementary<text:s/>role<text:s/>allocation<text:s/>between<text:s/>the<text:s/>two<text:s/>agencies.:<text:s/>WHO<text:s/>interventions<text:s/>will<text:s/>cover<text:s/>support<text:s/>to</text:span><text:span text:style-name="T320_2"><text:s/></text:span><text:span text:style-name="T320_3">outbreak</text:span><text:span text:style-name="T320_4"><text:s/></text:span><text:span text:style-name="T320_5">coordination,</text:span><text:span text:style-name="T320_6"><text:s/></text:span><text:span text:style-name="T320_7">surveillance,</text:span><text:span text:style-name="T320_8"><text:s/></text:span><text:span text:style-name="T320_9">laboratory<text:s/>systems</text:span><text:span text:style-name="T320_10"><text:s/></text:span><text:span text:style-name="T320_11">and</text:span><text:span text:style-name="T320_12"><text:s/></text:span><text:span text:style-name="T320_13">Oral</text:span><text:span text:style-name="T320_14"><text:s/></text:span><text:span text:style-name="T320_15">Cholera</text:span><text:span text:style-name="T320_16"><text:s/></text:span><text:span text:style-name="T320_17">Vaccines.</text:span><text:span text:style-name="T320_18"><text:s/></text:span><text:span text:style-name="T320_19">UNICEF</text:span><text:span text:style-name="T320_20"><text:s/></text:span><text:span text:style-name="T320_21">and</text:span><text:span text:style-name="T320_22"><text:s/></text:span><text:span text:style-name="T320_23">WHO<text:s/>will<text:s/>coordinate<text:s/>on<text:s/>case<text:s/>management<text:s/>by<text:s/>WHO<text:s/>focusing<text:s/>on<text:s/>DTCs<text:s/>and<text:s/>UNICEF<text:s/>supporting<text:s/>the<text:s/>required<text:s/>ORCs<text:s/>around<text:s/>each<text:s/>DTC.<text:s/>Additionally,<text:s/>UNICEF<text:s/>will<text:s/>continue<text:s/>supporting<text:s/>currently<text:s/>supported<text:s/>DTCs<text:s/>in<text:s/>addition</text:span><text:span text:style-name="T320_24"><text:s/></text:span><text:span text:style-name="T320_25">to</text:span><text:span text:style-name="T320_26"><text:s/></text:span><text:span text:style-name="T320_27">the</text:span><text:span text:style-name="T320_28"><text:s/></text:span><text:span text:style-name="T320_29">ones</text:span><text:span text:style-name="T320_30"><text:s/></text:span><text:span text:style-name="T320_31">under</text:span><text:span text:style-name="T320_32"><text:s/></text:span><text:span text:style-name="T320_33">WHO</text:span><text:span text:style-name="T320_34"><text:s/></text:span><text:span text:style-name="T320_35">support</text:span><text:span text:style-name="T320_36"><text:s/></text:span><text:span text:style-name="T320_37">to</text:span><text:span text:style-name="T320_38"><text:s/></text:span><text:span text:style-name="T320_39">ensure</text:span><text:span text:style-name="T320_40"><text:s/></text:span><text:span text:style-name="T320_41">adequate</text:span><text:span text:style-name="T320_42"><text:s/></text:span><text:span text:style-name="T320_43">coverage</text:span><text:span text:style-name="T320_44"><text:s/></text:span><text:span text:style-name="T320_45">of</text:span><text:span text:style-name="T320_46"><text:s/></text:span><text:span text:style-name="T320_47">this<text:s/>level</text:span><text:span text:style-name="T320_48"><text:s/></text:span><text:span text:style-name="T320_49">of</text:span><text:span text:style-name="T320_50"><text:s/></text:span><text:span text:style-name="T320_51">care.</text:span><text:span text:style-name="T320_52"><text:s/></text:span><text:span text:style-name="T320_53">With</text:span><text:span text:style-name="T320_54"><text:s/></text:span><text:span text:style-name="T320_55">regards</text:span><text:span text:style-name="T320_56"><text:s/></text:span><text:span text:style-name="T320_57">to<text:s/>RCCE,<text:s/>WHO</text:span><text:span text:style-name="T320_58"><text:s/></text:span><text:span text:style-name="T320_59">will</text:span><text:span text:style-name="T320_60"><text:s/></text:span><text:span text:style-name="T320_61">support<text:s/>more</text:span><text:span text:style-name="T320_62"><text:s/></text:span><text:span text:style-name="T320_63">upstream</text:span><text:span text:style-name="T320_64"><text:s/></text:span><text:span text:style-name="T320_65">support</text:span><text:span text:style-name="T320_66"><text:s/></text:span><text:span text:style-name="T320_67">to</text:span><text:span text:style-name="T320_68"><text:s/></text:span><text:span text:style-name="T320_69">strengthen<text:s/>the<text:s/>national</text:span><text:span text:style-name="T320_70"><text:s/></text:span><text:span text:style-name="T320_71">response</text:span><text:span text:style-name="T320_72"><text:s/></text:span><text:span text:style-name="T320_73">while<text:s/>UNICEF’s</text:span><text:span text:style-name="T320_74"><text:s/></text:span><text:span text:style-name="T320_75">will<text:s/>work<text:s/>predominantly<text:s/>focus<text:s/>at<text:s/>the<text:s/>community<text:s/>level.<text:s/>Similarly<text:s/>for<text:s/>WASH,<text:s/>WHO<text:s/>will<text:s/>implement<text:s/>WASH-in-Health</text:span><text:span text:style-name="T320_76"><text:s/></text:span><text:span text:style-name="T320_77">interventions</text:span><text:span text:style-name="T320_78"><text:s/></text:span><text:span text:style-name="T320_79">in</text:span><text:span text:style-name="T320_80"><text:s/></text:span><text:span text:style-name="T320_81">supported</text:span><text:span text:style-name="T320_82"><text:s/></text:span><text:span text:style-name="T320_83">DTCs</text:span><text:span text:style-name="T320_84"><text:s/></text:span><text:span text:style-name="T320_85">while</text:span><text:span text:style-name="T320_86"><text:s/></text:span><text:span text:style-name="T320_87">UNICEF</text:span><text:span text:style-name="T320_88"><text:s/></text:span><text:span text:style-name="T320_89">will</text:span><text:span text:style-name="T320_90"><text:s/></text:span><text:span text:style-name="T320_91">do</text:span><text:span text:style-name="T320_92"><text:s/></text:span><text:span text:style-name="T320_93">the</text:span><text:span text:style-name="T320_94"><text:s/></text:span><text:span text:style-name="T320_95">same</text:span><text:span text:style-name="T320_96"><text:s/></text:span><text:span text:style-name="T320_97">in</text:span><text:span text:style-name="T320_98"><text:s/></text:span><text:span text:style-name="T320_99">supported</text:span><text:span text:style-name="T320_100"><text:s/></text:span><text:span text:style-name="T320_101">DTCs</text:span><text:span text:style-name="T320_102"><text:s/></text:span><text:span text:style-name="T320_103">and</text:span><text:span text:style-name="T320_104"><text:s/></text:span><text:span text:style-name="T320_105">ORCs,</text:span><text:span text:style-name="T320_106"><text:s/></text:span><text:span text:style-name="T320_107">with<text:s/>extension<text:s/>of<text:s/>interventions<text:s/>to<text:s/>the<text:s/>community<text:s/>for<text:s/>household<text:s/>level<text:s/>WASH<text:s/>interventions<text:s/>coordinated<text:s/>and<text:s/>integrated<text:s/>with<text:s/>RCCE<text:s/>interventions.</text:span></text:p>
        <text:p text:style-name="P321"/>
        <text:p text:style-name="P322"><text:span text:style-name="T322_1">UNICEF<text:s/></text:span><text:span text:style-name="T322_2">will<text:s/>continue<text:s/>to<text:s/>operate<text:s/>within<text:s/>the<text:s/>primary<text:s/>health<text:s/>system,<text:s/>prioritizing<text:s/>facilities<text:s/>located<text:s/>in<text:s/>areas<text:s/>identified<text:s/>as<text:s/>having<text:s/>high<text:s/>levels<text:s/>of<text:s/>acute<text:s/>malnutrition<text:s/>(AMN)<text:s/>and<text:s/>cholera<text:s/>transmission<text:s/>risk.<text:s/>Approximately</text:span></text:p>
        <text:p text:style-name="P323"><text:span text:style-name="T323_1">80<text:s/>ORCs<text:s/>and<text:s/>10<text:s/>DTCs<text:s/>of<text:s/>primary<text:s/>health<text:s/>facilities<text:s/>in<text:s/>heavy<text:s/>rains-highly<text:s/>affected<text:s/>areas<text:s/>will<text:s/>receive<text:s/>comprehensive</text:span><text:span text:style-name="T323_2"><text:s/></text:span><text:span text:style-name="T323_3">support,</text:span><text:span text:style-name="T323_4"><text:s/></text:span><text:span text:style-name="T323_5">including</text:span><text:span text:style-name="T323_6"><text:s/></text:span><text:span text:style-name="T323_7">medical</text:span><text:span text:style-name="T323_8"><text:s/></text:span><text:span text:style-name="T323_9">supplies,</text:span><text:span text:style-name="T323_10"><text:s/></text:span><text:span text:style-name="T323_11">operational</text:span><text:span text:style-name="T323_12"><text:s/></text:span><text:span text:style-name="T323_13">support,</text:span><text:span text:style-name="T323_14"><text:s/></text:span><text:span text:style-name="T323_15">and</text:span><text:span text:style-name="T323_16"><text:s/></text:span><text:span text:style-name="T323_17">the</text:span><text:span text:style-name="T323_18"><text:s/></text:span><text:span text:style-name="T323_19">enhancement</text:span><text:span text:style-name="T323_20"><text:s/></text:span><text:span text:style-name="T323_21">of</text:span><text:span text:style-name="T323_22"><text:s/></text:span><text:span text:style-name="T323_23">frontline<text:s/>health</text:span><text:span text:style-name="T323_24"><text:s/></text:span><text:span text:style-name="T323_25">workers'</text:span><text:span text:style-name="T323_26"><text:s/></text:span><text:span text:style-name="T323_27">capacity</text:span><text:span text:style-name="T323_28"><text:s/></text:span><text:span text:style-name="T323_29">for</text:span><text:span text:style-name="T323_30"><text:s/></text:span><text:span text:style-name="T323_31">three</text:span><text:span text:style-name="T323_32"><text:s/></text:span><text:span text:style-name="T323_33">months</text:span><text:span text:style-name="T323_34"><text:s/></text:span><text:span text:style-name="T323_35">support.</text:span><text:span text:style-name="T323_36"><text:s/></text:span><text:span text:style-name="T323_37">These</text:span><text:span text:style-name="T323_38"><text:s/></text:span><text:span text:style-name="T323_39">efforts</text:span><text:span text:style-name="T323_40"><text:s/></text:span><text:span text:style-name="T323_41">will</text:span><text:span text:style-name="T323_42"><text:s/></text:span><text:span text:style-name="T323_43">help</text:span><text:span text:style-name="T323_44"><text:s/></text:span><text:span text:style-name="T323_45">to</text:span><text:span text:style-name="T323_46"><text:s/></text:span><text:span text:style-name="T323_47">reduce</text:span><text:span text:style-name="T323_48"><text:s/></text:span><text:span text:style-name="T323_49">the</text:span><text:span text:style-name="T323_50"><text:s/></text:span><text:span text:style-name="T323_51">strain<text:s/>on</text:span><text:span text:style-name="T323_52"><text:s/></text:span><text:span text:style-name="T323_53">the</text:span><text:span text:style-name="T323_54"><text:s/></text:span><text:span text:style-name="T323_55">health<text:s/>system,<text:s/>which<text:s/>is<text:s/>already<text:s/>under<text:s/>pressure<text:s/>from<text:s/>concurrent<text:s/>emergencies<text:s/>such<text:s/>as<text:s/>dengue<text:s/>and<text:s/>malaria<text:s/>outbreaks,<text:s/>linked<text:s/>to<text:s/>the<text:s/>changing<text:s/>climate<text:s/>and<text:s/>seasonal<text:s/>floods.</text:span></text:p>
        <text:p text:style-name="P324"/>
        <text:p text:style-name="P325"><text:span text:style-name="T325_1">IMCI</text:span><text:span text:style-name="T325_2"><text:s/></text:span><text:span text:style-name="T325_3">supplies</text:span><text:span text:style-name="T325_4"><text:s/></text:span><text:span text:style-name="T325_5">will</text:span><text:span text:style-name="T325_6"><text:s/></text:span><text:span text:style-name="T325_7">be</text:span><text:span text:style-name="T325_8"><text:s/></text:span><text:span text:style-name="T325_9">procured</text:span><text:span text:style-name="T325_10"><text:s/></text:span><text:span text:style-name="T325_11">to</text:span><text:span text:style-name="T325_12"><text:s/></text:span><text:span text:style-name="T325_13">strengthen</text:span><text:span text:style-name="T325_14"><text:s/></text:span><text:span text:style-name="T325_15">primary</text:span><text:span text:style-name="T325_16"><text:s/></text:span><text:span text:style-name="T325_17">healthcare</text:span><text:span text:style-name="T325_18"><text:s/></text:span><text:span text:style-name="T325_19">facilities</text:span><text:span text:style-name="T325_20"><text:s/></text:span><text:span text:style-name="T325_21">in</text:span><text:span text:style-name="T325_22"><text:s/></text:span><text:span text:style-name="T325_23">high-risk</text:span><text:span text:style-name="T325_24"><text:s/></text:span><text:span text:style-name="T325_25">areas</text:span><text:span text:style-name="T325_26"><text:s/></text:span><text:span text:style-name="T325_27">for</text:span><text:span text:style-name="T325_28"><text:s/></text:span><text:span text:style-name="T325_29">cholera,</text:span><text:span text:style-name="T325_30"><text:s/></text:span><text:span text:style-name="T325_31">acute<text:s/>malnutrition,<text:s/>and<text:s/>other<text:s/>diseases.<text:s/>These<text:s/>include<text:s/>health<text:s/>facilities<text:s/>in<text:s/>districts<text:s/>which<text:s/>have<text:s/>been<text:s/>identified<text:s/>as<text:s/>having<text:s/>the<text:s/>greatest<text:s/>need<text:s/>due<text:s/>to<text:s/>their<text:s/>disease<text:s/>burden<text:s/>and<text:s/>strained<text:s/>health<text:s/>systems.<text:s/>These<text:s/>kits<text:s/>will<text:s/>contain</text:span></text:p>
      </text:section>
      <text:section text:style-name="S13" text:name="S13">
        <text:p text:style-name="P326"><text:span text:style-name="T326_1">essential</text:span><text:span text:style-name="T326_2"><text:s/></text:span><text:span text:style-name="T326_3">supplies</text:span><text:span text:style-name="T326_4"><text:s/></text:span><text:span text:style-name="T326_5">such</text:span><text:span text:style-name="T326_6"><text:s/></text:span><text:span text:style-name="T326_7">as</text:span><text:span text:style-name="T326_8"><text:s/></text:span><text:span text:style-name="T326_9">medicines,</text:span><text:span text:style-name="T326_10"><text:s/></text:span><text:span text:style-name="T326_11">consumables,</text:span><text:span text:style-name="T326_12"><text:s/></text:span><text:span text:style-name="T326_13">and</text:span><text:span text:style-name="T326_14"><text:s/></text:span><text:span text:style-name="T326_15">basic</text:span><text:span text:style-name="T326_16"><text:s/></text:span><text:span text:style-name="T326_17">medical</text:span><text:span text:style-name="T326_18"><text:s/></text:span><text:span text:style-name="T326_19">equipment,</text:span><text:span text:style-name="T326_20"><text:s/></text:span><text:span text:style-name="T326_21">tailored</text:span><text:span text:style-name="T326_22"><text:s/></text:span><text:span text:style-name="T326_23">to</text:span><text:span text:style-name="T326_24"><text:s/></text:span><text:span text:style-name="T326_25">address</text:span><text:span text:style-name="T326_26"><text:s/></text:span><text:span text:style-name="T326_27">the<text:s/>specific<text:s/>health<text:s/>needs<text:s/>of<text:s/>each<text:s/>facility.</text:span></text:p>
        <text:p text:style-name="P327"/>
        <text:p text:style-name="P328"><text:span text:style-name="T328_1">The<text:s/>IMCI<text:s/>kits<text:s/>will<text:s/>include<text:s/>antibiotics,<text:s/>oral<text:s/>rehydration<text:s/>salts<text:s/>(ORS),<text:s/>zinc<text:s/>supplements,<text:s/>and<text:s/>medical<text:s/>consumables<text:s/>like<text:s/>syringes<text:s/>and<text:s/>bandages,<text:s/>along<text:s/>with<text:s/>basic<text:s/>diagnostic<text:s/>tools<text:s/>such<text:s/>as<text:s/>thermometers<text:s/>and<text:s/>stethoscopes.<text:s/>By<text:s/>tailoring<text:s/>the<text:s/>contents<text:s/>of<text:s/>these<text:s/>kits<text:s/>to<text:s/>match<text:s/>the<text:s/>disease<text:s/>profiles<text:s/>of<text:s/>each<text:s/>area,<text:s/>the<text:s/>aim<text:s/>is<text:s/>to</text:span><text:span text:style-name="T328_2"><text:s/></text:span><text:span text:style-name="T328_3">ensure</text:span><text:span text:style-name="T328_4"><text:s/></text:span><text:span text:style-name="T328_5">that</text:span><text:span text:style-name="T328_6"><text:s/></text:span><text:span text:style-name="T328_7">healthcare</text:span><text:span text:style-name="T328_8"><text:s/></text:span><text:span text:style-name="T328_9">workers</text:span><text:span text:style-name="T328_10"><text:s/></text:span><text:span text:style-name="T328_11">are</text:span><text:span text:style-name="T328_12"><text:s/></text:span><text:span text:style-name="T328_13">well-equipped</text:span><text:span text:style-name="T328_14"><text:s/></text:span><text:span text:style-name="T328_15">to</text:span><text:span text:style-name="T328_16"><text:s/></text:span><text:span text:style-name="T328_17">deliver</text:span><text:span text:style-name="T328_18"><text:s/></text:span><text:span text:style-name="T328_19">both</text:span><text:span text:style-name="T328_20"><text:s/></text:span><text:span text:style-name="T328_21">emergency</text:span><text:span text:style-name="T328_22"><text:s/></text:span><text:span text:style-name="T328_23">care</text:span><text:span text:style-name="T328_24"><text:s/></text:span><text:span text:style-name="T328_25">and</text:span><text:span text:style-name="T328_26"><text:s/></text:span><text:span text:style-name="T328_27">routine</text:span><text:span text:style-name="T328_28"><text:s/></text:span><text:span text:style-name="T328_29">treatment<text:s/>for<text:s/>conditions<text:s/>like<text:s/>diarrhea,<text:s/>pneumonia,<text:s/>and<text:s/>malnutrition.</text:span></text:p>
        <text:p text:style-name="P329"/>
        <text:p text:style-name="P330"><text:span text:style-name="T330_1">This<text:s/>targeted<text:s/>distribution<text:s/>will<text:s/>enable<text:s/>facilities<text:s/>in<text:s/>vulnerable<text:s/>districts<text:s/>to<text:s/>respond<text:s/>quickly<text:s/>to<text:s/>both<text:s/>routine<text:s/>childhood</text:span><text:span text:style-name="T330_2"><text:s/></text:span><text:span text:style-name="T330_3">illnesses</text:span><text:span text:style-name="T330_4"><text:s/></text:span><text:span text:style-name="T330_5">and</text:span><text:span text:style-name="T330_6"><text:s/></text:span><text:span text:style-name="T330_7">emergencies,</text:span><text:span text:style-name="T330_8"><text:s/></text:span><text:span text:style-name="T330_9">reducing</text:span><text:span text:style-name="T330_10"><text:s/></text:span><text:span text:style-name="T330_11">morbidity</text:span><text:span text:style-name="T330_12"><text:s/></text:span><text:span text:style-name="T330_13">and</text:span><text:span text:style-name="T330_14"><text:s/></text:span><text:span text:style-name="T330_15">mortality</text:span><text:span text:style-name="T330_16"><text:s/></text:span><text:span text:style-name="T330_17">among</text:span><text:span text:style-name="T330_18"><text:s/></text:span><text:span text:style-name="T330_19">children</text:span><text:span text:style-name="T330_20"><text:s/></text:span><text:span text:style-name="T330_21">under</text:span><text:span text:style-name="T330_22"><text:s/></text:span><text:span text:style-name="T330_23">five</text:span><text:span text:style-name="T330_24"><text:s/></text:span><text:span text:style-name="T330_25">while</text:span><text:span text:style-name="T330_26"><text:s/></text:span><text:span text:style-name="T330_27">also<text:s/>improving<text:s/>overall<text:s/>health<text:s/>outcomes<text:s/>in<text:s/>the<text:s/>community.</text:span></text:p>
        <text:p text:style-name="P331"/>
        <text:p text:style-name="P332"><text:span text:style-name="T332_1">Supportive<text:s/>supervision<text:s/>will<text:s/>be<text:s/>conducted<text:s/>on<text:s/>a<text:s/>monthly<text:s/>basis<text:s/>for<text:s/>both<text:s/>DTCs<text:s/>and<text:s/>ORCs<text:s/>to<text:s/>ensure<text:s/>quality<text:s/>assurance<text:s/>and<text:s/>adherence<text:s/>to<text:s/>national<text:s/>protocols.<text:s/>This<text:s/>supervision<text:s/>will<text:s/>be<text:s/>aligned<text:s/>with<text:s/>the<text:s/>latest<text:s/>updated<text:s/>procedures<text:s/>for<text:s/>PHC<text:s/>quality,<text:s/>ensuring<text:s/>that<text:s/>health<text:s/>workers<text:s/>follow<text:s/>standardized<text:s/>treatment<text:s/>guidelines<text:s/>for<text:s/>cholera</text:span><text:span text:style-name="T332_2"><text:s/></text:span><text:span text:style-name="T332_3">and</text:span><text:span text:style-name="T332_4"><text:s/></text:span><text:span text:style-name="T332_5">other</text:span><text:span text:style-name="T332_6"><text:s/></text:span><text:span text:style-name="T332_7">diarrheal</text:span><text:span text:style-name="T332_8"><text:s/></text:span><text:span text:style-name="T332_9">diseases.</text:span><text:span text:style-name="T332_10"><text:s/></text:span><text:span text:style-name="T332_11">Regular</text:span><text:span text:style-name="T332_12"><text:s/></text:span><text:span text:style-name="T332_13">monitoring</text:span><text:span text:style-name="T332_14"><text:s/></text:span><text:span text:style-name="T332_15">visits</text:span><text:span text:style-name="T332_16"><text:s/></text:span><text:span text:style-name="T332_17">will</text:span><text:span text:style-name="T332_18"><text:s/></text:span><text:span text:style-name="T332_19">focus</text:span><text:span text:style-name="T332_20"><text:s/></text:span><text:span text:style-name="T332_21">on</text:span><text:span text:style-name="T332_22"><text:s/></text:span><text:span text:style-name="T332_23">improving</text:span><text:span text:style-name="T332_24"><text:s/></text:span><text:span text:style-name="T332_25">case</text:span><text:span text:style-name="T332_26"><text:s/></text:span><text:span text:style-name="T332_27">management,<text:s/>infection<text:s/>prevention,<text:s/>and<text:s/>control<text:s/>practices,<text:s/>as<text:s/>well<text:s/>as<text:s/>reinforcing<text:s/>the<text:s/>proper<text:s/>use<text:s/>of<text:s/>IMCI<text:s/>supplies.<text:s/>By<text:s/>strengthening<text:s/>the<text:s/>quality<text:s/>of<text:s/>care<text:s/>at<text:s/>ORCs<text:s/>and<text:s/>DTCs,<text:s/>the<text:s/>initiative<text:s/>will<text:s/>help<text:s/>improve<text:s/>patient<text:s/>outcomes<text:s/>and<text:s/>reduce<text:s/>the<text:s/>spread<text:s/>of<text:s/>waterborne<text:s/>diseases<text:s/>in<text:s/>high-risk<text:s/>areas.</text:span></text:p>
        <text:p text:style-name="P333"/>
        <text:p text:style-name="P334"><text:span text:style-name="T334_1">WHO<text:s/></text:span><text:span text:style-name="T334_2">will<text:s/>support<text:s/>an<text:s/>additional<text:s/>10<text:s/>DTCs<text:s/>in<text:s/>terms<text:s/>of<text:s/>operational<text:s/>support<text:s/>($14,000/month/DTCs)</text:span><text:span text:style-name="T334_3"><text:a xlink:type="simple" xlink:href="#_bookmark8"><text:span text:style-name="T334_4">9</text:span><text:span text:style-name="T334_5">,</text:span></text:a></text:span><text:span text:style-name="T334_6"><text:s/>which<text:s/>includes<text:s/>incentives<text:s/>for<text:s/>health<text:s/>workers<text:s/>to<text:s/>provide<text:s/>24/7<text:s/>services,<text:s/>provision<text:s/>of<text:s/>water<text:s/>tracking,<text:s/>fuel<text:s/>for<text:s/>generators,</text:span><text:span text:style-name="T334_7"><text:s/></text:span><text:span text:style-name="T334_8">and</text:span><text:span text:style-name="T334_9"><text:s/></text:span><text:span text:style-name="T334_10">IPC</text:span><text:span text:style-name="T334_11"><text:s/></text:span><text:span text:style-name="T334_12">supplies.</text:span><text:span text:style-name="T334_13"><text:s/></text:span><text:span text:style-name="T334_14">The</text:span><text:span text:style-name="T334_15"><text:s/></text:span><text:span text:style-name="T334_16">selection</text:span><text:span text:style-name="T334_17"><text:s/></text:span><text:span text:style-name="T334_18">of</text:span><text:span text:style-name="T334_19"><text:s/></text:span><text:span text:style-name="T334_20">the</text:span><text:span text:style-name="T334_21"><text:s/></text:span><text:span text:style-name="T334_22">DTCs</text:span><text:span text:style-name="T334_23"><text:s/></text:span><text:span text:style-name="T334_24">will</text:span><text:span text:style-name="T334_25"><text:s/></text:span><text:span text:style-name="T334_26">be</text:span><text:span text:style-name="T334_27"><text:s/></text:span><text:span text:style-name="T334_28">determined</text:span><text:span text:style-name="T334_29"><text:s/></text:span><text:span text:style-name="T334_30">through</text:span><text:span text:style-name="T334_31"><text:s/></text:span><text:span text:style-name="T334_32">the</text:span><text:span text:style-name="T334_33"><text:s/></text:span><text:span text:style-name="T334_34">Cholera</text:span><text:span text:style-name="T334_35"><text:s/></text:span><text:span text:style-name="T334_36">Task</text:span><text:span text:style-name="T334_37"><text:s/></text:span><text:span text:style-name="T334_38">Force<text:s/>based<text:s/>on<text:s/>the<text:s/>epidemiologic<text:s/>data<text:s/>and<text:s/>evolution<text:s/>of<text:s/>the<text:s/>outbreak<text:s/>and<text:s/>there<text:s/>will<text:s/>be<text:s/>no<text:s/>overlap<text:s/>between<text:s/>UNICEF<text:s/>and<text:s/>WHO<text:s/>in<text:s/>this<text:s/>regard.<text:s/>This<text:s/>support<text:s/>will<text:s/>also<text:s/>be<text:s/>coordinated<text:s/>through<text:s/>the<text:s/>cholera<text:s/>task<text:s/>force<text:s/>to<text:s/>ensure<text:s/>a<text:s/>DTC:</text:span><text:span text:style-name="T334_39"><text:s/></text:span><text:span text:style-name="T334_40">ORC<text:s/>ratio<text:s/>of<text:s/>1:10,<text:s/>respectively,<text:s/>as<text:s/>recommended<text:s/>by<text:s/>WHO<text:s/>and<text:s/>UNICEF<text:s/>to<text:s/>provide<text:s/>timely<text:s/>and</text:span><text:span text:style-name="T334_41"><text:s/></text:span><text:span text:style-name="T334_42">appropriate</text:span><text:span text:style-name="T334_43"><text:s/></text:span><text:span text:style-name="T334_44">access</text:span><text:span text:style-name="T334_45"><text:s/></text:span><text:span text:style-name="T334_46">and</text:span><text:span text:style-name="T334_47"><text:s/></text:span><text:span text:style-name="T334_48">referral</text:span><text:span text:style-name="T334_49"><text:s/></text:span><text:span text:style-name="T334_50">mechanisms.</text:span><text:span text:style-name="T334_51"><text:s/></text:span><text:span text:style-name="T334_52">The</text:span><text:span text:style-name="T334_53"><text:s/></text:span><text:span text:style-name="T334_54">WHO</text:span><text:span text:style-name="T334_55"><text:s/></text:span><text:span text:style-name="T334_56">will</text:span><text:span text:style-name="T334_57"><text:s/></text:span><text:span text:style-name="T334_58">procure</text:span><text:span text:style-name="T334_59"><text:s/></text:span><text:span text:style-name="T334_60">and</text:span><text:span text:style-name="T334_61"><text:s/></text:span><text:span text:style-name="T334_62">distribute</text:span><text:span text:style-name="T334_63"><text:s/></text:span><text:span text:style-name="T334_64">IV</text:span><text:span text:style-name="T334_65"><text:s/></text:span><text:span text:style-name="T334_66">fluids,</text:span><text:span text:style-name="T334_67"><text:s/></text:span><text:span text:style-name="T334_68">antibiotics,<text:s/>Zinc,<text:s/>and<text:s/>IPC<text:s/>supplies<text:s/>for<text:s/>the<text:s/>DTCs<text:s/>to<text:s/>improve<text:s/>the<text:s/>quality<text:s/>of<text:s/>care,<text:s/>avoid<text:s/>gaps<text:s/>in<text:s/>service<text:s/>provision,<text:s/>and<text:s/>reduce<text:s/>unnecessary<text:s/>deaths.</text:span></text:p>
        <text:p text:style-name="P335"/>
        <text:h text:style-name="P336" text:outline-level="2"><text:span text:style-name="T336_1">Intervention</text:span><text:span text:style-name="T336_2"><text:s/></text:span><text:span text:style-name="T336_3">Pillar:</text:span><text:span text:style-name="T336_4"><text:s/></text:span><text:span text:style-name="T336_5">Water</text:span><text:span text:style-name="T336_6"><text:s/></text:span><text:span text:style-name="T336_7">Sanitation</text:span><text:span text:style-name="T336_8"><text:s/></text:span><text:span text:style-name="T336_9">and</text:span><text:span text:style-name="T336_10"><text:s/></text:span><text:span text:style-name="T336_11">Hygiene</text:span><text:span text:style-name="T336_12"><text:s/></text:span><text:span text:style-name="T336_13">(WASH)</text:span></text:h>
        <text:p text:style-name="P337"/>
        <text:p text:style-name="P338"><text:span text:style-name="T338_1">Pre-positioned<text:s/>supplies<text:s/>have<text:s/>mainly<text:s/>been<text:s/>consumed<text:s/>for<text:s/>the<text:s/>first<text:s/>immediate<text:s/>response<text:s/>phase.<text:s/>With<text:s/>this<text:s/>support,<text:s/></text:span><text:span text:style-name="T338_2">UNICEF<text:s/></text:span><text:span text:style-name="T338_3">aims<text:s/>to<text:s/>procure<text:s/>an<text:s/>additional<text:s/>38,215<text:s/>Basic<text:s/>Hygiene<text:s/>Kits<text:s/>(BHKs)<text:s/>and<text:s/>Consumable<text:s/>Hygiene<text:s/>Kits<text:s/>(CHKs),<text:s/>and<text:s/>850<text:s/>(45<text:s/>Kg)<text:s/>drums<text:s/>of<text:s/>Hypochlorite<text:s/>(HTH)<text:s/>Granules<text:s/>to<text:s/>replenish<text:s/>contingency<text:s/>stock<text:s/>and<text:s/>sustain<text:s/>the<text:s/>response<text:s/>to<text:s/>the<text:s/>impact<text:s/>of<text:s/>the<text:s/>ongoing<text:s/>cholera<text:s/>outbreak,<text:s/>as<text:s/>well<text:s/>as<text:s/>to<text:s/>respond<text:s/>to<text:s/>future<text:s/>events.<text:s/>These<text:s/>supplies<text:s/>will<text:s/>be<text:s/>procured<text:s/>in-country<text:s/>and<text:s/>are<text:s/>expected<text:s/>to<text:s/>support<text:s/>up<text:s/>to<text:s/>267,500<text:s/></text:span><text:span text:style-name="T338_4">individuals.</text:span></text:p>
        <text:p text:style-name="P339"/>
        <text:p text:style-name="P340"><text:span text:style-name="T340_1">In</text:span><text:span text:style-name="T340_2"><text:s/></text:span><text:span text:style-name="T340_3">addition</text:span><text:span text:style-name="T340_4"><text:s/></text:span><text:span text:style-name="T340_5">to</text:span><text:span text:style-name="T340_6"><text:s/></text:span><text:span text:style-name="T340_7">the</text:span><text:span text:style-name="T340_8"><text:s/></text:span><text:span text:style-name="T340_9">health</text:span><text:span text:style-name="T340_10"><text:s/></text:span><text:span text:style-name="T340_11">response</text:span><text:span text:style-name="T340_12"><text:s/></text:span><text:span text:style-name="T340_13">and</text:span><text:span text:style-name="T340_14"><text:s/></text:span><text:span text:style-name="T340_15">procurement</text:span><text:span text:style-name="T340_16"><text:s/></text:span><text:span text:style-name="T340_17">of</text:span><text:span text:style-name="T340_18"><text:s/></text:span><text:span text:style-name="T340_19">essential</text:span><text:span text:style-name="T340_20"><text:s/></text:span><text:span text:style-name="T340_21">WASH</text:span><text:span text:style-name="T340_22"><text:s/></text:span><text:span text:style-name="T340_23">supplies,</text:span><text:span text:style-name="T340_24"><text:s/></text:span><text:span text:style-name="T340_25">key</text:span><text:span text:style-name="T340_26"><text:s/></text:span><text:span text:style-name="T340_27">interventions</text:span><text:span text:style-name="T340_28"><text:s/></text:span><text:span text:style-name="T340_29">in</text:span><text:span text:style-name="T340_30"><text:s/></text:span><text:span text:style-name="T340_31">water<text:s/>and</text:span><text:span text:style-name="T340_32"><text:s/></text:span><text:span text:style-name="T340_33">sanitation</text:span><text:span text:style-name="T340_34"><text:s/></text:span><text:span text:style-name="T340_35">systems</text:span><text:span text:style-name="T340_36"><text:s/></text:span><text:span text:style-name="T340_37">will</text:span><text:span text:style-name="T340_38"><text:s/></text:span><text:span text:style-name="T340_39">be</text:span><text:span text:style-name="T340_40"><text:s/></text:span><text:span text:style-name="T340_41">carried</text:span><text:span text:style-name="T340_42"><text:s/></text:span><text:span text:style-name="T340_43">out</text:span><text:span text:style-name="T340_44"><text:s/></text:span><text:span text:style-name="T340_45">in</text:span><text:span text:style-name="T340_46"><text:s/></text:span><text:span text:style-name="T340_47">16</text:span><text:span text:style-name="T340_48"><text:s/></text:span><text:span text:style-name="T340_49">villages</text:span><text:span text:style-name="T340_50"><text:s/></text:span><text:span text:style-name="T340_51">in</text:span><text:span text:style-name="T340_52"><text:s/></text:span><text:span text:style-name="T340_53">Hays</text:span><text:span text:style-name="T340_54"><text:s/></text:span><text:span text:style-name="T340_55">district</text:span><text:span text:style-name="T340_56"><text:s/></text:span><text:span text:style-name="T340_57">in</text:span><text:span text:style-name="T340_58"><text:s/></text:span><text:span text:style-name="T340_59">Hodeida</text:span><text:span text:style-name="T340_60"><text:s/></text:span><text:span text:style-name="T340_61">governorate.</text:span><text:span text:style-name="T340_62"><text:s/></text:span><text:span text:style-name="T340_63">The</text:span><text:span text:style-name="T340_64"><text:s/></text:span><text:span text:style-name="T340_65">WASH<text:s/>interventions<text:s/>will<text:s/>focus<text:s/>on<text:s/>the<text:s/>rehabilitation,<text:s/>extension<text:s/>and<text:s/>construction<text:s/>of<text:s/>water<text:s/>networks,<text:s/>wells<text:s/>and<text:s/>reservoirs.</text:span><text:span text:style-name="T340_66"><text:s/></text:span><text:span text:style-name="T340_67">Within</text:span><text:span text:style-name="T340_68"><text:s/></text:span><text:span text:style-name="T340_69">the</text:span><text:span text:style-name="T340_70"><text:s/></text:span><text:span text:style-name="T340_71">same</text:span><text:span text:style-name="T340_72"><text:s/></text:span><text:span text:style-name="T340_73">targeted</text:span><text:span text:style-name="T340_74"><text:s/></text:span><text:span text:style-name="T340_75">districts</text:span><text:span text:style-name="T340_76"><text:s/></text:span><text:span text:style-name="T340_77">and</text:span><text:span text:style-name="T340_78"><text:s/></text:span><text:span text:style-name="T340_79">targeting</text:span><text:span text:style-name="T340_80"><text:s/></text:span><text:span text:style-name="T340_81">the</text:span><text:span text:style-name="T340_82"><text:s/></text:span><text:span text:style-name="T340_83">same</text:span><text:span text:style-name="T340_84"><text:s/></text:span><text:span text:style-name="T340_85">beneficiaries,</text:span><text:span text:style-name="T340_86"><text:s/></text:span><text:span text:style-name="T340_87">UNICEF</text:span><text:span text:style-name="T340_88"><text:s/></text:span><text:span text:style-name="T340_89">will</text:span><text:span text:style-name="T340_90"><text:s/></text:span><text:span text:style-name="T340_91">implement<text:s/>the<text:s/>community-led<text:s/>total<text:s/>sanitation<text:s/>(CLTS)<text:s/>programme,<text:s/>through<text:s/>which<text:s/>targeted<text:s/>communities<text:s/>will<text:s/>be<text:s/>engaged<text:s/>in<text:s/>the<text:s/>planning,<text:s/>construction<text:s/>and<text:s/>maintenance<text:s/>of<text:s/>sanitation<text:s/>facilities<text:s/>at<text:s/>the<text:s/>household<text:s/>level.<text:s/>This<text:s/>will<text:s/>contribute<text:s/>to<text:s/>a<text:s/>reduction<text:s/>in<text:s/>open<text:s/>defecation<text:s/>practices,<text:s/>foster<text:s/>ownership<text:s/>and<text:s/>ensure<text:s/>long-term<text:s/>sustainability.<text:s/>As<text:s/>part<text:s/>of<text:s/>the<text:s/>community<text:s/>engagement<text:s/>process,<text:s/>behaviour<text:s/>change<text:s/>communication<text:s/>campaigns<text:s/>will<text:s/>be<text:s/>conducted<text:s/>to<text:s/>raise<text:s/>awareness<text:s/>about<text:s/>proper<text:s/>sanitation<text:s/>practices.<text:s/>The<text:s/>communities<text:s/>involved<text:s/></text:span><text:span text:style-name="T340_92">in<text:s/>this<text:s/>initiative<text:s/>will<text:s/>be<text:s/>same<text:s/>ones<text:s/>to<text:s/>be<text:s/>targeted<text:s/>through<text:s/>the<text:s/>water<text:s/>projects,<text:s/>thus<text:s/>ensuring<text:s/>a<text:s/>comprehensive<text:s/>WASH<text:s/>package.</text:span></text:p>
        <text:p text:style-name="P341"/>
        <text:p text:style-name="P342"><text:span text:style-name="T342_1">Under<text:s/>this<text:s/>intervention,<text:s/>UNICEF<text:s/>has<text:s/>also<text:s/>prioritized<text:s/>communities<text:s/>/<text:s/>villages<text:s/>in<text:s/>one<text:s/>out<text:s/>of<text:s/>the<text:s/>four<text:s/>districts<text:s/>that</text:span><text:span text:style-name="T342_2"><text:s/></text:span><text:span text:style-name="T342_3">are</text:span><text:span text:style-name="T342_4"><text:s/></text:span><text:span text:style-name="T342_5">projected</text:span><text:span text:style-name="T342_6"><text:s/></text:span><text:span text:style-name="T342_7">to</text:span><text:span text:style-name="T342_8"><text:s/></text:span><text:span text:style-name="T342_9">be</text:span><text:span text:style-name="T342_10"><text:s/></text:span><text:span text:style-name="T342_11">in</text:span><text:span text:style-name="T342_12"><text:s/></text:span><text:span text:style-name="T342_13">the</text:span><text:span text:style-name="T342_14"><text:s/></text:span><text:span text:style-name="T342_15">extremely</text:span><text:span text:style-name="T342_16"><text:s/></text:span><text:span text:style-name="T342_17">critical</text:span><text:span text:style-name="T342_18"><text:s/></text:span><text:span text:style-name="T342_19">phase<text:s/>during</text:span><text:span text:style-name="T342_20"><text:s/></text:span><text:span text:style-name="T342_21">the</text:span><text:span text:style-name="T342_22"><text:s/></text:span><text:span text:style-name="T342_23">July<text:s/>–</text:span><text:span text:style-name="T342_24"><text:s/></text:span><text:span text:style-name="T342_25">October</text:span><text:span text:style-name="T342_26"><text:s/></text:span><text:span text:style-name="T342_27">2024</text:span><text:span text:style-name="T342_28"><text:s/></text:span><text:span text:style-name="T342_29">period,</text:span><text:span text:style-name="T342_30"><text:s/></text:span><text:span text:style-name="T342_31">according</text:span><text:span text:style-name="T342_32"><text:s/></text:span><text:span text:style-name="T342_33">to</text:span></text:p>
        <text:p text:style-name="P343"><draw:custom-shape svg:x="2.514cm" svg:y="0.261cm" svg:width="5.135cm" svg:height="0.071cm" draw:style-name="FR8" draw:z-index="10"><draw:enhanced-geometry draw:type="non-primitive" svg:viewBox="0 0 1000000 1000000" draw:enhanced-path="M 999814 0 L 0 0 0 0 0 959861 0 959861 999814 959861 999814 959861 999814 0 Z N" draw:text-areas="0 0 1000000 1000000"/></draw:custom-shape></text:p>
        <text:p text:style-name="P344"><text:bookmark-start text:name="_bookmark8"/><text:bookmark-end text:name="_bookmark8"/><text:span text:style-name="T344_1">9</text:span><text:span text:style-name="T344_2"><text:s/></text:span><text:span text:style-name="T344_3">The</text:span><text:span text:style-name="T344_4"><text:s/></text:span><text:span text:style-name="T344_5">operational</text:span><text:span text:style-name="T344_6"><text:s/></text:span><text:span text:style-name="T344_7">support</text:span><text:span text:style-name="T344_8"><text:s/></text:span><text:span text:style-name="T344_9">cost</text:span><text:span text:style-name="T344_10"><text:s/></text:span><text:span text:style-name="T344_11">of</text:span><text:span text:style-name="T344_12"><text:s/></text:span><text:span text:style-name="T344_13">WHO</text:span><text:span text:style-name="T344_14"><text:s/></text:span><text:span text:style-name="T344_15">is</text:span><text:span text:style-name="T344_16"><text:s/></text:span><text:span text:style-name="T344_17">higher</text:span><text:span text:style-name="T344_18"><text:s/></text:span><text:span text:style-name="T344_19">than</text:span><text:span text:style-name="T344_20"><text:s/></text:span><text:span text:style-name="T344_21">UNICEF</text:span><text:span text:style-name="T344_22"><text:s/></text:span><text:span text:style-name="T344_23">as</text:span><text:span text:style-name="T344_24"><text:s/></text:span><text:span text:style-name="T344_25">UNICEF</text:span><text:span text:style-name="T344_26"><text:s/></text:span><text:span text:style-name="T344_27">provides</text:span><text:span text:style-name="T344_28"><text:s/></text:span><text:span text:style-name="T344_29">AWD</text:span><text:span text:style-name="T344_30"><text:s/></text:span><text:span text:style-name="T344_31">kits<text:s/>as</text:span><text:span text:style-name="T344_32"><text:s/></text:span><text:span text:style-name="T344_33">in-kind</text:span><text:span text:style-name="T344_34"><text:s/>support</text:span></text:p>
      </text:section>
      <text:section text:style-name="S14" text:name="S14">
        <text:p text:style-name="P345"><text:span text:style-name="T345_1">the<text:s/>Integrated<text:s/>Food<text:s/>Security<text:s/>Phase<text:s/>Classification<text:s/>(IPC)<text:s/>dated<text:s/>18<text:s/>July<text:s/>2024.</text:span><text:span text:style-name="T345_2"><text:s/></text:span><text:span text:style-name="T345_3">The<text:s/>targeted<text:s/>district<text:s/>is<text:s/>Hays<text:s/>(Hodeidah<text:s/>southern<text:s/>lowland).<text:s/>The<text:s/>scope<text:s/>of<text:s/>activities<text:s/>that<text:s/>will<text:s/>be<text:s/>implemented<text:s/>here<text:s/>shall<text:s/>include<text:s/>construction,<text:s/>rehabilitation<text:s/>and<text:s/>solarization<text:s/>of<text:s/>drinking<text:s/>water<text:s/>systems<text:s/>and<text:s/>promotion<text:s/>of<text:s/>participatory<text:s/>sanitation<text:s/>approaches.<text:s/>As<text:s/>part<text:s/>of<text:s/>community<text:s/>engagement,<text:s/>behaviour<text:s/>change<text:s/>communication<text:s/>campaigns<text:s/>will<text:s/>be<text:s/>conducted<text:s/>to<text:s/>raise<text:s/>awareness<text:s/>about<text:s/>proper<text:s/>sanitation<text:s/>practices,<text:s/>and<text:s/>awareness<text:s/>on<text:s/>the<text:s/>impacts<text:s/>of<text:s/>climate</text:span><text:span text:style-name="T345_4"><text:s/></text:span><text:span text:style-name="T345_5">change</text:span><text:span text:style-name="T345_6"><text:s/></text:span><text:span text:style-name="T345_7">and</text:span><text:span text:style-name="T345_8"><text:s/></text:span><text:span text:style-name="T345_9">environmental</text:span><text:span text:style-name="T345_10"><text:s/></text:span><text:span text:style-name="T345_11">management</text:span><text:span text:style-name="T345_12"><text:s/></text:span><text:span text:style-name="T345_13">/</text:span><text:span text:style-name="T345_14"><text:s/></text:span><text:span text:style-name="T345_15">protection.</text:span><text:span text:style-name="T345_16"><text:s/></text:span><text:span text:style-name="T345_17">The</text:span><text:span text:style-name="T345_18"><text:s/></text:span><text:span text:style-name="T345_19">communities</text:span><text:span text:style-name="T345_20"><text:s/></text:span><text:span text:style-name="T345_21">involved</text:span><text:span text:style-name="T345_22"><text:s/></text:span><text:span text:style-name="T345_23">in</text:span><text:span text:style-name="T345_24"><text:s/></text:span><text:span text:style-name="T345_25">this</text:span><text:span text:style-name="T345_26"><text:s/></text:span><text:span text:style-name="T345_27">initiative</text:span><text:span text:style-name="T345_28"><text:s/></text:span><text:span text:style-name="T345_29">will<text:s/>be<text:s/>same<text:s/>as<text:s/>targeted<text:s/>by<text:s/>the<text:s/>water<text:s/>projects,<text:s/>ensuring<text:s/>a<text:s/>comprehensive<text:s/>WASH<text:s/>package.</text:span></text:p>
        <text:p text:style-name="P346"/>
        <text:p text:style-name="P347"><text:span text:style-name="T347_1">These<text:s/>above<text:s/>initiatives<text:s/>are<text:s/>expected<text:s/>to<text:s/>benefit<text:s/>up<text:s/>to<text:s/>17,500<text:s/>children,<text:s/>women<text:s/>and<text:s/>men<text:s/>in<text:s/>rural<text:s/>settings<text:s/>affected<text:s/>by<text:s/>cholera<text:s/>and<text:s/>communities<text:s/>in<text:s/>the<text:s/>targeted<text:s/>district<text:s/>projected<text:s/>to<text:s/>be<text:s/>in<text:s/>the<text:s/>extremely<text:s/>critical</text:span><text:span text:style-name="T347_2"><text:s/></text:span><text:span text:style-name="T347_3">phase<text:s/>(IPC)<text:s/>during<text:s/>the<text:s/>July<text:s/>–<text:s/>October<text:s/>2024<text:s/>period.</text:span></text:p>
        <text:p text:style-name="P348"/>
        <text:p text:style-name="P349"><text:span text:style-name="T349_1">Complementing</text:span><text:span text:style-name="T349_2"><text:s/></text:span><text:span text:style-name="T349_3">these</text:span><text:span text:style-name="T349_4"><text:s/></text:span><text:span text:style-name="T349_5">community-based</text:span><text:span text:style-name="T349_6"><text:s/></text:span><text:span text:style-name="T349_7">actions,</text:span><text:span text:style-name="T349_8"><text:s/></text:span><text:span text:style-name="T349_9">WHO</text:span><text:span text:style-name="T349_10"><text:s/></text:span><text:span text:style-name="T349_11">will</text:span><text:span text:style-name="T349_12"><text:s/></text:span><text:span text:style-name="T349_13">assess</text:span><text:span text:style-name="T349_14"><text:s/></text:span><text:span text:style-name="T349_15">WASH</text:span><text:span text:style-name="T349_16"><text:s/></text:span><text:span text:style-name="T349_17">facilities</text:span><text:span text:style-name="T349_18"><text:s/></text:span><text:span text:style-name="T349_19">in</text:span><text:span text:style-name="T349_20"><text:s/></text:span><text:span text:style-name="T349_21">10</text:span><text:span text:style-name="T349_22"><text:s/></text:span><text:span text:style-name="T349_23">DTCs</text:span><text:span text:style-name="T349_24"><text:s/></text:span><text:span text:style-name="T349_25">and</text:span><text:span text:style-name="T349_26"><text:s/></text:span><text:span text:style-name="T349_27">health<text:s/>facilities<text:s/>in<text:s/>cholera-affected<text:s/>areas<text:s/>and<text:s/>support<text:s/>minor<text:s/>rehabilitation<text:s/>of<text:s/>WASH<text:s/>facilities<text:s/>based<text:s/>on<text:s/>the<text:s/>assessment;<text:s/>there<text:s/>will<text:s/>be<text:s/>no<text:s/>overlap<text:s/>between<text:s/>WHO<text:s/>and<text:s/>UNICEF<text:s/>as<text:s/>selection<text:s/>of<text:s/>facilities<text:s/>is<text:s/>done<text:s/>by<text:s/>the<text:s/>MoH.<text:s/>The<text:s/>project<text:s/>will<text:s/>also<text:s/>provide<text:s/>training<text:s/>on<text:s/>WQM<text:s/>and<text:s/>IPC<text:s/>practice<text:s/>for<text:s/>200<text:s/>health<text:s/>workers<text:s/>in<text:s/>the<text:s/>DTCs<text:s/>to</text:span><text:span text:style-name="T349_28"><text:s/></text:span><text:span text:style-name="T349_29">improve</text:span><text:span text:style-name="T349_30"><text:s/></text:span><text:span text:style-name="T349_31">WASH</text:span><text:span text:style-name="T349_32"><text:s/></text:span><text:span text:style-name="T349_33">and</text:span><text:span text:style-name="T349_34"><text:s/></text:span><text:span text:style-name="T349_35">IPC</text:span><text:span text:style-name="T349_36"><text:s/></text:span><text:span text:style-name="T349_37">practice</text:span><text:span text:style-name="T349_38"><text:s/></text:span><text:span text:style-name="T349_39">to</text:span><text:span text:style-name="T349_40"><text:s/></text:span><text:span text:style-name="T349_41">reduce</text:span><text:span text:style-name="T349_42"><text:s/></text:span><text:span text:style-name="T349_43">nosocomial</text:span><text:span text:style-name="T349_44"><text:s/></text:span><text:span text:style-name="T349_45">infections</text:span><text:span text:style-name="T349_46"><text:s/></text:span><text:span text:style-name="T349_47">among</text:span><text:span text:style-name="T349_48"><text:s/></text:span><text:span text:style-name="T349_49">health</text:span><text:span text:style-name="T349_50"><text:s/></text:span><text:span text:style-name="T349_51">workers</text:span><text:span text:style-name="T349_52"><text:s/></text:span><text:span text:style-name="T349_53">and</text:span><text:span text:style-name="T349_54"><text:s/></text:span><text:span text:style-name="T349_55">relatives</text:span><text:span text:style-name="T349_56"><text:s/></text:span><text:span text:style-name="T349_57">of<text:s/>patients.<text:s/>The<text:s/>WHO<text:s/>will<text:s/>procure<text:s/>and<text:s/>distribute<text:s/>WASH<text:s/>and<text:s/>IPC<text:s/>supplies<text:s/>for<text:s/>the<text:s/>10<text:s/>DTCs<text:s/>and<text:s/>other<text:s/>health<text:s/>facilities<text:s/>based<text:s/>on<text:s/>the<text:s/>needs.</text:span></text:p>
        <text:p text:style-name="P350"/>
        <text:h text:style-name="P351" text:outline-level="2"><text:span text:style-name="T351_1">Intervention</text:span><text:span text:style-name="T351_2"><text:s/></text:span><text:span text:style-name="T351_3">Pillar:</text:span><text:span text:style-name="T351_4"><text:s/></text:span><text:span text:style-name="T351_5">RCCE/SBCC</text:span></text:h>
        <text:p text:style-name="P352"/>
        <text:p text:style-name="P353"><text:span text:style-name="T353_1">Under<text:s/>this<text:s/>intervention<text:s/>pillar,<text:s/>both<text:s/>agencies<text:s/>will<text:s/>adapt<text:s/>a<text:s/>complementary<text:s/>approach<text:s/>and<text:s/>delivering<text:s/>same<text:s/>messages.<text:s/>UNICEF<text:s/>will<text:s/>focus<text:s/>on<text:s/>the<text:s/>broader<text:s/>community<text:s/>and<text:s/>interpersonal<text:s/>communication<text:s/>coupled<text:s/>with<text:s/>the</text:span><text:span text:style-name="T353_2"><text:s/></text:span><text:span text:style-name="T353_3">utilization</text:span><text:span text:style-name="T353_4"><text:s/></text:span><text:span text:style-name="T353_5">of</text:span><text:span text:style-name="T353_6"><text:s/></text:span><text:span text:style-name="T353_7">mass</text:span><text:span text:style-name="T353_8"><text:s/></text:span><text:span text:style-name="T353_9">media,</text:span><text:span text:style-name="T353_10"><text:s/></text:span><text:span text:style-name="T353_11">while</text:span><text:span text:style-name="T353_12"><text:s/></text:span><text:span text:style-name="T353_13">WHO</text:span><text:span text:style-name="T353_14"><text:s/></text:span><text:span text:style-name="T353_15">will</text:span><text:span text:style-name="T353_16"><text:s/></text:span><text:span text:style-name="T353_17">focus</text:span><text:span text:style-name="T353_18"><text:s/></text:span><text:span text:style-name="T353_19">on</text:span><text:span text:style-name="T353_20"><text:s/></text:span><text:span text:style-name="T353_21">health</text:span><text:span text:style-name="T353_22"><text:s/></text:span><text:span text:style-name="T353_23">facility-based</text:span><text:span text:style-name="T353_24"><text:s/></text:span><text:span text:style-name="T353_25">interventions</text:span><text:span text:style-name="T353_26"><text:s/></text:span><text:span text:style-name="T353_27">including</text:span><text:span text:style-name="T353_28"><text:s/></text:span><text:span text:style-name="T353_29">engaging<text:s/>communities<text:s/>through<text:s/>mobilization,<text:s/>outreach<text:s/>and<text:s/>referral<text:s/>around<text:s/>DTCs.</text:span></text:p>
        <text:p text:style-name="P354"/>
        <text:p text:style-name="P355"><text:span text:style-name="T355_1">Building<text:s/>on<text:s/>the<text:s/>RCCE<text:s/>efforts<text:s/>conducted<text:s/>to<text:s/>date,<text:s/></text:span><text:span text:style-name="T355_2">UNICEF<text:s/></text:span><text:span text:style-name="T355_3">will<text:s/>continue<text:s/>to<text:s/>leverage<text:s/>interpersonal,<text:s/>group,<text:s/>and<text:s/>mass<text:s/>communication<text:s/>channels<text:s/>to<text:s/>promote<text:s/>critical<text:s/>hygiene<text:s/>and<text:s/>sanitation<text:s/>practices.<text:s/>However,<text:s/>the<text:s/>messaging</text:span><text:span text:style-name="T355_4"><text:s/></text:span><text:span text:style-name="T355_5">will</text:span><text:span text:style-name="T355_6"><text:s/></text:span><text:span text:style-name="T355_7">place</text:span><text:span text:style-name="T355_8"><text:s/></text:span><text:span text:style-name="T355_9">a</text:span><text:span text:style-name="T355_10"><text:s/></text:span><text:span text:style-name="T355_11">stronger</text:span><text:span text:style-name="T355_12"><text:s/></text:span><text:span text:style-name="T355_13">emphasis</text:span><text:span text:style-name="T355_14"><text:s/></text:span><text:span text:style-name="T355_15">on</text:span><text:span text:style-name="T355_16"><text:s/></text:span><text:span text:style-name="T355_17">food</text:span><text:span text:style-name="T355_18"><text:s/></text:span><text:span text:style-name="T355_19">safety,</text:span><text:span text:style-name="T355_20"><text:s/></text:span><text:span text:style-name="T355_21">as</text:span><text:span text:style-name="T355_22"><text:s/></text:span><text:span text:style-name="T355_23">epidemiological</text:span><text:span text:style-name="T355_24"><text:s/></text:span><text:span text:style-name="T355_25">data</text:span><text:span text:style-name="T355_26"><text:s/></text:span><text:span text:style-name="T355_27">has</text:span><text:span text:style-name="T355_28"><text:s/></text:span><text:span text:style-name="T355_29">highlighted</text:span><text:span text:style-name="T355_30"><text:s/></text:span><text:span text:style-name="T355_31">that</text:span><text:span text:style-name="T355_32"><text:s/></text:span><text:span text:style-name="T355_33">food<text:s/>is<text:s/>a<text:s/>primary<text:s/>driver<text:s/>in<text:s/>the<text:s/>spread<text:s/>of<text:s/>cholera<text:s/>and<text:s/>acute<text:s/>watery<text:s/>diarrhea<text:s/>across<text:s/>the<text:s/>most<text:s/>affected<text:s/>areas.<text:s/>Community</text:span><text:span text:style-name="T355_34"><text:s/></text:span><text:span text:style-name="T355_35">volunteers,</text:span><text:span text:style-name="T355_36"><text:s/></text:span><text:span text:style-name="T355_37">religious</text:span><text:span text:style-name="T355_38"><text:s/></text:span><text:span text:style-name="T355_39">leaders,</text:span><text:span text:style-name="T355_40"><text:s/></text:span><text:span text:style-name="T355_41">and</text:span><text:span text:style-name="T355_42"><text:s/></text:span><text:span text:style-name="T355_43">mother</text:span><text:span text:style-name="T355_44"><text:s/></text:span><text:span text:style-name="T355_45">groups</text:span><text:span text:style-name="T355_46"><text:s/></text:span><text:span text:style-name="T355_47">will</text:span><text:span text:style-name="T355_48"><text:s/></text:span><text:span text:style-name="T355_49">continue</text:span><text:span text:style-name="T355_50"><text:s/></text:span><text:span text:style-name="T355_51">engaging</text:span><text:span text:style-name="T355_52"><text:s/></text:span><text:span text:style-name="T355_53">their</text:span><text:span text:style-name="T355_54"><text:s/></text:span><text:span text:style-name="T355_55">communities<text:s/>with<text:s/>a<text:s/>focus<text:s/>on<text:s/>the<text:s/>importance<text:s/>of<text:s/>safe<text:s/>food<text:s/>handling,<text:s/>preparation,<text:s/>and<text:s/>storage<text:s/>to<text:s/>mitigate<text:s/>the<text:s/>risk<text:s/>of<text:s/>contamination.<text:s/>The<text:s/>audio-visual<text:s/>content<text:s/>disseminated<text:s/>through<text:s/>television<text:s/>and<text:s/>radio<text:s/>channels<text:s/>will<text:s/>also<text:s/>emphasize<text:s/>food<text:s/>safety<text:s/>messaging,<text:s/>complementing<text:s/>the<text:s/>interpersonal<text:s/>activities.<text:s/>Utilizing<text:s/>the<text:s/>community<text:s/>volunteers,</text:span><text:span text:style-name="T355_56"><text:s/></text:span><text:span text:style-name="T355_57">support</text:span><text:span text:style-name="T355_58"><text:s/></text:span><text:span text:style-name="T355_59">will</text:span><text:span text:style-name="T355_60"><text:s/></text:span><text:span text:style-name="T355_61">be</text:span><text:span text:style-name="T355_62"><text:s/></text:span><text:span text:style-name="T355_63">provided</text:span><text:span text:style-name="T355_64"><text:s/></text:span><text:span text:style-name="T355_65">to</text:span><text:span text:style-name="T355_66"><text:s/></text:span><text:span text:style-name="T355_67">distribute</text:span><text:span text:style-name="T355_68"><text:s/></text:span><text:span text:style-name="T355_69">hygiene</text:span><text:span text:style-name="T355_70"><text:s/></text:span><text:span text:style-name="T355_71">kits</text:span><text:span text:style-name="T355_72"><text:s/></text:span><text:span text:style-name="T355_73">for</text:span><text:span text:style-name="T355_74"><text:s/></text:span><text:span text:style-name="T355_75">the</text:span><text:span text:style-name="T355_76"><text:s/></text:span><text:span text:style-name="T355_77">most</text:span><text:span text:style-name="T355_78"><text:s/></text:span><text:span text:style-name="T355_79">vulnerable</text:span><text:span text:style-name="T355_80"><text:s/></text:span><text:span text:style-name="T355_81">groups</text:span><text:span text:style-name="T355_82"><text:s/></text:span><text:span text:style-name="T355_83">as</text:span><text:span text:style-name="T355_84"><text:s/></text:span><text:span text:style-name="T355_85">necessary.<text:s/>The</text:span><text:span text:style-name="T355_86"><text:s/></text:span><text:span text:style-name="T355_87">RCCE</text:span><text:span text:style-name="T355_88"><text:s/></text:span><text:span text:style-name="T355_89">messaging</text:span><text:span text:style-name="T355_90"><text:s/></text:span><text:span text:style-name="T355_91">guide</text:span><text:span text:style-name="T355_92"><text:s/></text:span><text:span text:style-name="T355_93">and</text:span><text:span text:style-name="T355_94"><text:s/></text:span><text:span text:style-name="T355_95">materials</text:span><text:span text:style-name="T355_96"><text:s/></text:span><text:span text:style-name="T355_97">will</text:span><text:span text:style-name="T355_98"><text:s/></text:span><text:span text:style-name="T355_99">be</text:span><text:span text:style-name="T355_100"><text:s/></text:span><text:span text:style-name="T355_101">continuously<text:s/>updated</text:span><text:span text:style-name="T355_102"><text:s/></text:span><text:span text:style-name="T355_103">based</text:span><text:span text:style-name="T355_104"><text:s/></text:span><text:span text:style-name="T355_105">on<text:s/>ongoing</text:span><text:span text:style-name="T355_106"><text:s/></text:span><text:span text:style-name="T355_107">social</text:span><text:span text:style-name="T355_108"><text:s/></text:span><text:span text:style-name="T355_109">listening<text:s/>and<text:s/>will<text:s/>be<text:s/>shared<text:s/>widely<text:s/>with<text:s/>partners<text:s/>and<text:s/>relevant<text:s/>coordination<text:s/>structures<text:s/>to<text:s/>ensure<text:s/>alignment<text:s/>and<text:s/>harmonization<text:s/>of<text:s/>the<text:s/>cholera<text:s/>response<text:s/>efforts.</text:span></text:p>
        <text:p text:style-name="P356"/>
        <text:p text:style-name="P357"><text:span text:style-name="T357_1">WHO,<text:s/></text:span><text:span text:style-name="T357_2">guided<text:s/>by<text:s/>the<text:s/>national<text:s/>RCCE<text:s/>strategy,<text:s/>will<text:s/>continue<text:s/>building<text:s/>the<text:s/>capacity<text:s/>of<text:s/>Health<text:s/>Care<text:s/>Workers<text:s/>and<text:s/>Community<text:s/>Health<text:s/>Workers<text:s/>through<text:s/>close<text:s/>coordination<text:s/>and<text:s/>collaboration<text:s/>with<text:s/>the<text:s/>Health<text:s/>Education<text:s/>Centres</text:span><text:span text:style-name="T357_3"><text:s/></text:span><text:span text:style-name="T357_4">at</text:span><text:span text:style-name="T357_5"><text:s/></text:span><text:span text:style-name="T357_6">MOH</text:span><text:span text:style-name="T357_7"><text:s/></text:span><text:span text:style-name="T357_8">to</text:span><text:span text:style-name="T357_9"><text:s/></text:span><text:span text:style-name="T357_10">engage</text:span><text:span text:style-name="T357_11"><text:s/></text:span><text:span text:style-name="T357_12">community</text:span><text:span text:style-name="T357_13"><text:s/></text:span><text:span text:style-name="T357_14">members,</text:span><text:span text:style-name="T357_15"><text:s/></text:span><text:span text:style-name="T357_16">increasing</text:span><text:span text:style-name="T357_17"><text:s/></text:span><text:span text:style-name="T357_18">their</text:span><text:span text:style-name="T357_19"><text:s/></text:span><text:span text:style-name="T357_20">knowledge</text:span><text:span text:style-name="T357_21"><text:s/></text:span><text:span text:style-name="T357_22">and</text:span><text:span text:style-name="T357_23"><text:s/></text:span><text:span text:style-name="T357_24">awareness</text:span><text:span text:style-name="T357_25"><text:s/></text:span><text:span text:style-name="T357_26">on</text:span><text:span text:style-name="T357_27"><text:s/></text:span><text:span text:style-name="T357_28">prevention<text:s/>of<text:s/>disease<text:s/>outbreaks<text:s/>and<text:s/>increased<text:s/>uptake<text:s/>of<text:s/>services<text:s/>at<text:s/>health<text:s/>facilities.<text:s/>The<text:s/>focus<text:s/>of<text:s/>the<text:s/>RCCE<text:s/>will<text:s/>be<text:s/>addressing</text:span><text:span text:style-name="T357_29"><text:s/></text:span><text:span text:style-name="T357_30">adoption</text:span><text:span text:style-name="T357_31"><text:s/></text:span><text:span text:style-name="T357_32">of</text:span><text:span text:style-name="T357_33"><text:s/></text:span><text:span text:style-name="T357_34">positive</text:span><text:span text:style-name="T357_35"><text:s/></text:span><text:span text:style-name="T357_36">hygiene</text:span><text:span text:style-name="T357_37"><text:s/></text:span><text:span text:style-name="T357_38">practices,</text:span><text:span text:style-name="T357_39"><text:s/></text:span><text:span text:style-name="T357_40">appropriate</text:span><text:span text:style-name="T357_41"><text:s/></text:span><text:span text:style-name="T357_42">use</text:span><text:span text:style-name="T357_43"><text:s/></text:span><text:span text:style-name="T357_44">of</text:span><text:span text:style-name="T357_45"><text:s/></text:span><text:span text:style-name="T357_46">ORS</text:span><text:span text:style-name="T357_47"><text:s/></text:span><text:span text:style-name="T357_48">and</text:span><text:span text:style-name="T357_49"><text:s/></text:span><text:span text:style-name="T357_50">food</text:span><text:span text:style-name="T357_51"><text:s/></text:span><text:span text:style-name="T357_52">safety,</text:span><text:span text:style-name="T357_53"><text:s/></text:span><text:span text:style-name="T357_54">which</text:span><text:span text:style-name="T357_55"><text:s/></text:span><text:span text:style-name="T357_56">has</text:span><text:span text:style-name="T357_57"><text:s/></text:span><text:span text:style-name="T357_58">been<text:s/>identified<text:s/>as<text:s/>a<text:s/>priority<text:s/>based<text:s/>on<text:s/>the<text:s/>preliminary<text:s/>findings<text:s/>from<text:s/>the<text:s/>RRT<text:s/>investigation<text:s/>of<text:s/>the<text:s/>outbreak<text:s/>transmission<text:s/>routes.</text:span></text:p>
        <text:h text:style-name="P358" text:outline-level="2"><text:span text:style-name="T358_1">Intervention</text:span><text:span text:style-name="T358_2"><text:s/></text:span><text:span text:style-name="T358_3">Pillar:</text:span><text:span text:style-name="T358_4"><text:s/></text:span><text:span text:style-name="T358_5">Oral</text:span><text:span text:style-name="T358_6"><text:s/></text:span><text:span text:style-name="T358_7">Cholera</text:span><text:span text:style-name="T358_8"><text:s/></text:span><text:span text:style-name="T358_9">Vaccine</text:span><text:span text:style-name="T358_10"><text:s/></text:span><text:span text:style-name="T358_11">(OCV)</text:span></text:h>
        <text:p text:style-name="P359"><text:span text:style-name="T359_1">WHO<text:s/></text:span><text:span text:style-name="T359_2">will<text:s/>advocate<text:s/>for<text:s/>the<text:s/>OCV<text:s/>campaign<text:s/>as<text:s/>a<text:s/>complementary<text:s/>response<text:s/>to<text:s/>other<text:s/>interventions,<text:s/>with<text:s/>support<text:s/>from<text:s/>ICG<text:s/>and<text:s/>GAVI<text:s/>in<text:s/>the<text:s/>coming<text:s/>periods.<text:s/>Since<text:s/>GAVI<text:s/>fully<text:s/>covers<text:s/>OCV<text:s/>campaigns,<text:s/>the<text:s/>project<text:s/>will<text:s/>address<text:s/>gaps<text:s/>in<text:s/>operational<text:s/>costs,<text:s/>such<text:s/>as<text:s/>monitoring<text:s/>campaign<text:s/>coverage,<text:s/>social<text:s/>mobilization,<text:s/>and<text:s/>capacity<text:s/>building<text:s/>for<text:s/>healthcare<text:s/>providers.</text:span></text:p>
        <text:p text:style-name="P360"><text:span text:style-name="T360_1">The</text:span><text:span text:style-name="T360_2"><text:s/></text:span><text:span text:style-name="T360_3">WHO</text:span><text:span text:style-name="T360_4"><text:s/></text:span><text:span text:style-name="T360_5">will</text:span><text:span text:style-name="T360_6"><text:s/></text:span><text:span text:style-name="T360_7">conduct</text:span><text:span text:style-name="T360_8"><text:s/></text:span><text:span text:style-name="T360_9">six</text:span><text:span text:style-name="T360_10"><text:s/></text:span><text:span text:style-name="T360_11">sensitization</text:span><text:span text:style-name="T360_12"><text:s/></text:span><text:span text:style-name="T360_13">workshops</text:span><text:span text:style-name="T360_14"><text:s/></text:span><text:span text:style-name="T360_15">in</text:span><text:span text:style-name="T360_16"><text:s/></text:span><text:span text:style-name="T360_17">the</text:span><text:span text:style-name="T360_18"><text:s/></text:span><text:span text:style-name="T360_19">target</text:span><text:span text:style-name="T360_20"><text:s/></text:span><text:span text:style-name="T360_21">governorates</text:span><text:span text:style-name="T360_22"><text:s/></text:span><text:span text:style-name="T360_23">for</text:span><text:span text:style-name="T360_24"><text:s/></text:span><text:span text:style-name="T360_25">the</text:span><text:span text:style-name="T360_26"><text:s/></text:span><text:span text:style-name="T360_27">OCV</text:span><text:span text:style-name="T360_28"><text:s/></text:span><text:span text:style-name="T360_29">campaign,</text:span><text:span text:style-name="T360_30"><text:s/></text:span><text:span text:style-name="T360_31">inviting<text:s/>medical</text:span><text:span text:style-name="T360_32"><text:s/></text:span><text:span text:style-name="T360_33">officers,</text:span><text:span text:style-name="T360_34"><text:s/></text:span><text:span text:style-name="T360_35">pediatricians,</text:span><text:span text:style-name="T360_36"><text:s/></text:span><text:span text:style-name="T360_37">and</text:span><text:span text:style-name="T360_38"><text:s/></text:span><text:span text:style-name="T360_39">medical</text:span><text:span text:style-name="T360_40"><text:s/></text:span><text:span text:style-name="T360_41">specialists</text:span><text:span text:style-name="T360_42"><text:s/></text:span><text:span text:style-name="T360_43">to</text:span><text:span text:style-name="T360_44"><text:s/></text:span><text:span text:style-name="T360_45">raise</text:span><text:span text:style-name="T360_46"><text:s/></text:span><text:span text:style-name="T360_47">technical</text:span><text:span text:style-name="T360_48"><text:s/></text:span><text:span text:style-name="T360_49">awareness</text:span><text:span text:style-name="T360_50"><text:s/></text:span><text:span text:style-name="T360_51">and</text:span><text:span text:style-name="T360_52"><text:s/></text:span><text:span text:style-name="T360_53">generate</text:span><text:span text:style-name="T360_54"><text:s/></text:span><text:span text:style-name="T360_55">demand<text:s/>for<text:s/>the<text:s/>campaign<text:s/>before<text:s/>and<text:s/>during<text:s/>its<text:s/>implementation.</text:span></text:p>
      </text:section>
      <text:section text:style-name="S15" text:name="S15">
        <text:p text:style-name="P361"><text:span text:style-name="T361_1">Additionally,<text:s/>WHO<text:s/>will<text:s/>provide<text:s/>extra<text:s/>support<text:s/>for<text:s/>monitoring<text:s/>during<text:s/>the<text:s/>campaign.<text:s/>Independent<text:s/>intra-campaign<text:s/>monitors<text:s/>will<text:s/>be<text:s/>deployed<text:s/>to<text:s/>oversee<text:s/>the<text:s/>campaign,<text:s/>with<text:s/>costs<text:s/>including<text:s/>per<text:s/>diem<text:s/>and<text:s/>transportation<text:s/>(2<text:s/>supervisors<text:s/>per<text:s/>governorate<text:s/>for<text:s/>8<text:s/>days<text:s/>of<text:s/>the<text:s/>OCV<text:s/>campaign).</text:span></text:p>
        <text:p text:style-name="P362"><text:span text:style-name="T362_1">Awareness<text:s/>efforts<text:s/>will<text:s/>be<text:s/>conducted<text:s/>through<text:s/>social<text:s/>media<text:s/>platforms,<text:s/>collaborating<text:s/>with<text:s/>well-known<text:s/>influencers</text:span><text:span text:style-name="T362_2"><text:s/></text:span><text:span text:style-name="T362_3">to</text:span><text:span text:style-name="T362_4"><text:s/></text:span><text:span text:style-name="T362_5">maximize</text:span><text:span text:style-name="T362_6"><text:s/></text:span><text:span text:style-name="T362_7">reach</text:span><text:span text:style-name="T362_8"><text:s/></text:span><text:span text:style-name="T362_9">and</text:span><text:span text:style-name="T362_10"><text:s/></text:span><text:span text:style-name="T362_11">engagement.</text:span><text:span text:style-name="T362_12"><text:s/></text:span><text:span text:style-name="T362_13">These</text:span><text:span text:style-name="T362_14"><text:s/></text:span><text:span text:style-name="T362_15">influencers</text:span><text:span text:style-name="T362_16"><text:s/></text:span><text:span text:style-name="T362_17">will</text:span><text:span text:style-name="T362_18"><text:s/></text:span><text:span text:style-name="T362_19">create</text:span><text:span text:style-name="T362_20"><text:s/></text:span><text:span text:style-name="T362_21">and</text:span><text:span text:style-name="T362_22"><text:s/></text:span><text:span text:style-name="T362_23">share</text:span><text:span text:style-name="T362_24"><text:s/></text:span><text:span text:style-name="T362_25">content</text:span><text:span text:style-name="T362_26"><text:s/></text:span><text:span text:style-name="T362_27">to</text:span><text:span text:style-name="T362_28"><text:s/></text:span><text:span text:style-name="T362_29">promote<text:s/>awareness<text:s/>activities,<text:s/>encouraging<text:s/>community<text:s/>participation<text:s/>and<text:s/>support.<text:s/>They<text:s/>will<text:s/>also<text:s/>provide<text:s/>real-time<text:s/>updates</text:span><text:span text:style-name="T362_30"><text:s/></text:span><text:span text:style-name="T362_31">and</text:span><text:span text:style-name="T362_32"><text:s/></text:span><text:span text:style-name="T362_33">coverage</text:span><text:span text:style-name="T362_34"><text:s/></text:span><text:span text:style-name="T362_35">of</text:span><text:span text:style-name="T362_36"><text:s/></text:span><text:span text:style-name="T362_37">events,</text:span><text:span text:style-name="T362_38"><text:s/></text:span><text:span text:style-name="T362_39">ensuring</text:span><text:span text:style-name="T362_40"><text:s/></text:span><text:span text:style-name="T362_41">the</text:span><text:span text:style-name="T362_42"><text:s/></text:span><text:span text:style-name="T362_43">campaign’s</text:span><text:span text:style-name="T362_44"><text:s/></text:span><text:span text:style-name="T362_45">message</text:span><text:span text:style-name="T362_46"><text:s/></text:span><text:span text:style-name="T362_47">is</text:span><text:span text:style-name="T362_48"><text:s/></text:span><text:span text:style-name="T362_49">widely</text:span><text:span text:style-name="T362_50"><text:s/></text:span><text:span text:style-name="T362_51">disseminated</text:span><text:span text:style-name="T362_52"><text:s/></text:span><text:span text:style-name="T362_53">and</text:span><text:span text:style-name="T362_54"><text:s/></text:span><text:span text:style-name="T362_55">effectively<text:s/>communicated<text:s/>to<text:s/>the<text:s/>target<text:s/>audience.</text:span></text:p>
        <text:list text:style-name="LS2" xml:id="list48" text:continue-list="list41">
          <text:list-item>
            <text:h text:style-name="P363" text:outline-level="2"><text:span text:style-name="T363_1">Summary</text:span><text:span text:style-name="T363_2"><text:s/></text:span><text:span text:style-name="T363_3">Budget</text:span><text:span text:style-name="T363_4"><text:a xlink:type="simple" xlink:href="#_bookmark9"><text:span text:style-name="T363_5">10</text:span></text:a></text:span><text:span text:style-name="T363_6">:</text:span></text:h>
          </text:list-item>
        </text:list>
        <text:p text:style-name="P364"/>
        <table:table table:style-name="Table5"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35">
            <table:table-cell table:style-name="Cell130" table:number-rows-spanned="2">
              <text:p text:style-name="P365"/>
              <text:p text:style-name="P366"/>
              <text:p text:style-name="P367"><text:span text:style-name="T367_1">Intervention</text:span><text:span text:style-name="T367_2"><text:s/></text:span><text:span text:style-name="T367_3">Pillar</text:span></text:p>
            </table:table-cell>
            <table:table-cell table:style-name="Cell131" table:number-columns-spanned="2">
              <text:p text:style-name="P368"><text:span text:style-name="T368_1">UNICEF</text:span><text:span text:style-name="T368_2"><text:s/></text:span><text:span text:style-name="T368_3">Budget</text:span></text:p>
            </table:table-cell>
            <table:covered-table-cell/>
            <table:table-cell table:style-name="Cell132">
              <text:p text:style-name="P369"><text:span text:style-name="T369_1">WHO</text:span><text:span text:style-name="T369_2"><text:s/></text:span><text:span text:style-name="T369_3">Budget</text:span></text:p>
            </table:table-cell>
            <table:table-cell table:style-name="Cell133">
              <text:p text:style-name="P370"><text:span text:style-name="T370_1">Total</text:span><text:span text:style-name="T370_2"><text:s/></text:span><text:span text:style-name="T370_3">for<text:s/></text:span><text:span text:style-name="T370_4">UNICEF</text:span></text:p>
              <text:p text:style-name="P371"><text:span text:style-name="T371_1">and</text:span><text:span text:style-name="T371_2"><text:s/></text:span><text:span text:style-name="T371_3">WHO</text:span></text:p>
            </table:table-cell>
          </table:table-row>
          <table:table-row table:style-name="Row36">
            <table:covered-table-cell table:style-name="Cell134">
              <text:p text:style-name="P372"/>
            </table:covered-table-cell>
            <table:table-cell table:style-name="Cell135">
              <text:p text:style-name="P373"><text:span text:style-name="T373_1">Est.</text:span><text:span text:style-name="T373_2"><text:s/></text:span><text:span text:style-name="T373_3">GBP</text:span></text:p>
            </table:table-cell>
            <table:table-cell table:style-name="Cell136">
              <text:p text:style-name="P374"><text:span text:style-name="T374_1">USD</text:span></text:p>
            </table:table-cell>
            <table:table-cell table:style-name="Cell137">
              <text:p text:style-name="P375"><text:span text:style-name="T375_1">USD</text:span></text:p>
            </table:table-cell>
            <table:table-cell table:style-name="Cell138">
              <text:p text:style-name="P376"><text:span text:style-name="T376_1">Total</text:span><text:span text:style-name="T376_2"><text:s/></text:span><text:span text:style-name="T376_3">in<text:s/></text:span><text:span text:style-name="T376_4">USD</text:span></text:p>
            </table:table-cell>
          </table:table-row>
          <table:table-row table:style-name="Row37">
            <table:table-cell table:style-name="Cell139">
              <text:p text:style-name="P377"><text:span text:style-name="T377_1">Intervention</text:span><text:span text:style-name="T377_2"><text:s/></text:span><text:span text:style-name="T377_3">Pillar:</text:span><text:span text:style-name="T377_4"><text:s/></text:span><text:span text:style-name="T377_5">Leadership</text:span><text:span text:style-name="T377_6"><text:s/></text:span><text:span text:style-name="T377_7">and<text:s/></text:span><text:span text:style-name="T377_8">Coordination</text:span></text:p>
            </table:table-cell>
            <table:table-cell table:style-name="Cell140">
              <text:p text:style-name="P378"/>
            </table:table-cell>
            <table:table-cell table:style-name="Cell141">
              <text:p text:style-name="P379"/>
            </table:table-cell>
            <table:table-cell table:style-name="Cell142">
              <text:p text:style-name="P380"/>
            </table:table-cell>
            <table:table-cell table:style-name="Cell143">
              <text:p text:style-name="P381"/>
            </table:table-cell>
          </table:table-row>
          <table:table-row table:style-name="Row38">
            <table:table-cell table:style-name="Cell144">
              <text:p text:style-name="P382"><text:span text:style-name="T382_1">Conduct</text:span><text:span text:style-name="T382_2"><text:s/></text:span><text:span text:style-name="T382_3">Intra</text:span><text:span text:style-name="T382_4"><text:s/></text:span><text:span text:style-name="T382_5">Action</text:span><text:span text:style-name="T382_6"><text:s/></text:span><text:span text:style-name="T382_7">Review</text:span><text:span text:style-name="T382_8"><text:s/></text:span><text:span text:style-name="T382_9">(IAR)</text:span><text:span text:style-name="T382_10"><text:s/></text:span><text:span text:style-name="T382_11">in</text:span><text:span text:style-name="T382_12"><text:s/></text:span><text:span text:style-name="T382_13">the<text:s/>north</text:span></text:p>
            </table:table-cell>
            <table:table-cell table:style-name="Cell145">
              <text:p text:style-name="P383"><text:span text:style-name="T383_1">-</text:span></text:p>
            </table:table-cell>
            <table:table-cell table:style-name="Cell146">
              <text:p text:style-name="P384"><text:span text:style-name="T384_1">-</text:span></text:p>
            </table:table-cell>
            <table:table-cell table:style-name="Cell147">
              <text:p text:style-name="P385"><text:span text:style-name="T385_1">20,000</text:span></text:p>
            </table:table-cell>
            <table:table-cell table:style-name="Cell148">
              <text:p text:style-name="P386"><text:span text:style-name="T386_1">20,000</text:span></text:p>
            </table:table-cell>
          </table:table-row>
          <table:table-row table:style-name="Row39">
            <table:table-cell table:style-name="Cell149">
              <text:p text:style-name="P387"><text:span text:style-name="T387_1">Support</text:span><text:span text:style-name="T387_2"><text:s/></text:span><text:span text:style-name="T387_3">EOC</text:span><text:span text:style-name="T387_4"><text:s/></text:span><text:span text:style-name="T387_5">operations</text:span><text:span text:style-name="T387_6"><text:s/></text:span><text:span text:style-name="T387_7">for</text:span><text:span text:style-name="T387_8"><text:s/></text:span><text:span text:style-name="T387_9">the</text:span><text:span text:style-name="T387_10"><text:s/></text:span><text:span text:style-name="T387_11">Cholera<text:s/></text:span><text:span text:style-name="T387_12">Taskforce</text:span></text:p>
            </table:table-cell>
            <table:table-cell table:style-name="Cell150">
              <text:p text:style-name="P388"><text:span text:style-name="T388_1">-</text:span></text:p>
            </table:table-cell>
            <table:table-cell table:style-name="Cell151">
              <text:p text:style-name="P389"><text:span text:style-name="T389_1">-</text:span></text:p>
            </table:table-cell>
            <table:table-cell table:style-name="Cell152">
              <text:p text:style-name="P390"><text:span text:style-name="T390_1">48,000</text:span></text:p>
            </table:table-cell>
            <table:table-cell table:style-name="Cell153">
              <text:p text:style-name="P391"><text:span text:style-name="T391_1">48,000</text:span></text:p>
            </table:table-cell>
          </table:table-row>
          <table:table-row table:style-name="Row40">
            <table:table-cell table:style-name="Cell154">
              <text:p text:style-name="P392"><text:span text:style-name="T392_1">Advocacy</text:span><text:span text:style-name="T392_2"><text:tab/></text:span><text:span text:style-name="T392_3">workshop</text:span><text:span text:style-name="T392_4"><text:tab/></text:span><text:span text:style-name="T392_5">for</text:span><text:span text:style-name="T392_6"><text:tab/></text:span><text:span text:style-name="T392_7">Cholera<text:s/></text:span><text:span text:style-name="T392_8">Taskforce<text:s/>members</text:span></text:p>
            </table:table-cell>
            <table:table-cell table:style-name="Cell155">
              <text:p text:style-name="P393"><text:span text:style-name="T393_1">-</text:span></text:p>
            </table:table-cell>
            <table:table-cell table:style-name="Cell156">
              <text:p text:style-name="P394"><text:span text:style-name="T394_1">-</text:span></text:p>
            </table:table-cell>
            <table:table-cell table:style-name="Cell157">
              <text:p text:style-name="P395"><text:span text:style-name="T395_1">24,000</text:span></text:p>
            </table:table-cell>
            <table:table-cell table:style-name="Cell158">
              <text:p text:style-name="P396"><text:span text:style-name="T396_1">24,000</text:span></text:p>
            </table:table-cell>
          </table:table-row>
          <table:table-row table:style-name="Row41">
            <table:table-cell table:style-name="Cell159">
              <text:p text:style-name="P397"><text:span text:style-name="T397_1">Conduct</text:span><text:span text:style-name="T397_2"><text:s/></text:span><text:span text:style-name="T397_3">After</text:span><text:span text:style-name="T397_4"><text:s/></text:span><text:span text:style-name="T397_5">Action</text:span><text:span text:style-name="T397_6"><text:s/></text:span><text:span text:style-name="T397_7">Reviews</text:span><text:span text:style-name="T397_8"><text:s/></text:span><text:span text:style-name="T397_9">(AAR)</text:span></text:p>
            </table:table-cell>
            <table:table-cell table:style-name="Cell160">
              <text:p text:style-name="P398"><text:span text:style-name="T398_1">-</text:span></text:p>
            </table:table-cell>
            <table:table-cell table:style-name="Cell161">
              <text:p text:style-name="P399"><text:span text:style-name="T399_1">-</text:span></text:p>
            </table:table-cell>
            <table:table-cell table:style-name="Cell162">
              <text:p text:style-name="P400"><text:span text:style-name="T400_1">30,000</text:span></text:p>
            </table:table-cell>
            <table:table-cell table:style-name="Cell163">
              <text:p text:style-name="P401"><text:span text:style-name="T401_1">30,000</text:span></text:p>
            </table:table-cell>
          </table:table-row>
          <table:table-row table:style-name="Row42">
            <table:table-cell table:style-name="Cell164">
              <text:p text:style-name="P402"><text:span text:style-name="T402_1">Support<text:s/>joint<text:s/>supervision</text:span><text:span text:style-name="T402_2"><text:s/></text:span><text:span text:style-name="T402_3">to<text:s/>monitor</text:span><text:span text:style-name="T402_4"><text:s/></text:span><text:span text:style-name="T402_5">the<text:s/>response<text:s/>by<text:s/>the<text:s/>Cholera<text:s/>Taskforce<text:s/></text:span><text:span text:style-name="T402_6">members</text:span></text:p>
            </table:table-cell>
            <table:table-cell table:style-name="Cell165">
              <text:p text:style-name="P403"/>
              <text:p text:style-name="P404"><text:span text:style-name="T404_1">-</text:span></text:p>
            </table:table-cell>
            <table:table-cell table:style-name="Cell166">
              <text:p text:style-name="P405"/>
              <text:p text:style-name="P406"><text:span text:style-name="T406_1">-</text:span></text:p>
            </table:table-cell>
            <table:table-cell table:style-name="Cell167">
              <text:p text:style-name="P407"/>
              <text:p text:style-name="P408"><text:span text:style-name="T408_1">19,800</text:span></text:p>
            </table:table-cell>
            <table:table-cell table:style-name="Cell168">
              <text:p text:style-name="P409"/>
              <text:p text:style-name="P410"><text:span text:style-name="T410_1">19,800</text:span></text:p>
            </table:table-cell>
          </table:table-row>
          <table:table-row table:style-name="Row43">
            <table:table-cell table:style-name="Cell169">
              <text:p text:style-name="P411"><text:span text:style-name="T411_1">Sub-total</text:span></text:p>
            </table:table-cell>
            <table:table-cell table:style-name="Cell170">
              <text:p text:style-name="P412"/>
            </table:table-cell>
            <table:table-cell table:style-name="Cell171">
              <text:p text:style-name="P413"/>
            </table:table-cell>
            <table:table-cell table:style-name="Cell172">
              <text:p text:style-name="P414"><text:span text:style-name="T414_1">141,800</text:span></text:p>
            </table:table-cell>
            <table:table-cell table:style-name="Cell173">
              <text:p text:style-name="P415"><text:span text:style-name="T415_1">141,800</text:span></text:p>
            </table:table-cell>
          </table:table-row>
          <table:table-row table:style-name="Row44">
            <table:table-cell table:style-name="Cell174">
              <text:p text:style-name="P416"><text:span text:style-name="T416_1">Intervention</text:span><text:span text:style-name="T416_2"><text:tab/></text:span><text:span text:style-name="T416_3">Pillar:</text:span><text:span text:style-name="T416_4"><text:tab/></text:span><text:span text:style-name="T416_5">Surveillance,<text:s/></text:span><text:span text:style-name="T416_6">Laboratories<text:s/>and<text:s/>RRT</text:span></text:p>
            </table:table-cell>
            <table:table-cell table:style-name="Cell175">
              <text:p text:style-name="P417"/>
            </table:table-cell>
            <table:table-cell table:style-name="Cell176">
              <text:p text:style-name="P418"/>
            </table:table-cell>
            <table:table-cell table:style-name="Cell177">
              <text:p text:style-name="P419"/>
            </table:table-cell>
            <table:table-cell table:style-name="Cell178">
              <text:p text:style-name="P420"/>
            </table:table-cell>
          </table:table-row>
          <table:table-row table:style-name="Row45">
            <table:table-cell table:style-name="Cell179">
              <text:p text:style-name="P421"><text:span text:style-name="T421_1">Support</text:span><text:span text:style-name="T421_2"><text:s/></text:span><text:span text:style-name="T421_3">for</text:span><text:span text:style-name="T421_4"><text:s/></text:span><text:span text:style-name="T421_5">10,000</text:span><text:span text:style-name="T421_6"><text:s/></text:span><text:span text:style-name="T421_7">RRT</text:span><text:span text:style-name="T421_8"><text:s/></text:span><text:span text:style-name="T421_9">missions</text:span><text:span text:style-name="T421_10"><text:s/></text:span><text:span text:style-name="T421_11">including<text:s/>for<text:s/>sample<text:s/>transport</text:span></text:p>
            </table:table-cell>
            <table:table-cell table:style-name="Cell180">
              <text:p text:style-name="P422"><text:span text:style-name="T422_1">-</text:span></text:p>
            </table:table-cell>
            <table:table-cell table:style-name="Cell181">
              <text:p text:style-name="P423"><text:span text:style-name="T423_1">-</text:span></text:p>
            </table:table-cell>
            <table:table-cell table:style-name="Cell182">
              <text:p text:style-name="P424"><text:span text:style-name="T424_1">910,000</text:span></text:p>
            </table:table-cell>
            <table:table-cell table:style-name="Cell183">
              <text:p text:style-name="P425"><text:span text:style-name="T425_1">910,000</text:span></text:p>
            </table:table-cell>
          </table:table-row>
          <table:table-row table:style-name="Row46">
            <table:table-cell table:style-name="Cell184">
              <text:p text:style-name="P426"><text:span text:style-name="T426_1">Procuring<text:s/>RRT<text:s/>kits<text:s/>for<text:s/>the<text:s/>field<text:s/>visits<text:s/>response<text:s/>(Only<text:s/>B<text:s/>type,<text:s/>999<text:s/>kits<text:s/>for<text:s/>333<text:s/>RRT<text:s/>teams)<text:s/>including<text:s/>the<text:s/>gathering<text:s/>fees<text:s/>(1<text:s/>USD<text:s/>/kit)</text:span></text:p>
            </table:table-cell>
            <table:table-cell table:style-name="Cell185">
              <text:p text:style-name="P427"/>
              <text:p text:style-name="P428"><text:span text:style-name="T428_1">-</text:span></text:p>
            </table:table-cell>
            <table:table-cell table:style-name="Cell186">
              <text:p text:style-name="P429"/>
              <text:p text:style-name="P430"><text:span text:style-name="T430_1">-</text:span></text:p>
            </table:table-cell>
            <table:table-cell table:style-name="Cell187">
              <text:p text:style-name="P431"/>
              <text:p text:style-name="P432"><text:span text:style-name="T432_1">3,996</text:span></text:p>
            </table:table-cell>
            <table:table-cell table:style-name="Cell188">
              <text:p text:style-name="P433"/>
              <text:p text:style-name="P434"><text:span text:style-name="T434_1">3,996</text:span></text:p>
            </table:table-cell>
          </table:table-row>
          <table:table-row table:style-name="Row47">
            <table:table-cell table:style-name="Cell189">
              <text:p text:style-name="P435"><text:span text:style-name="T435_1">Capacity</text:span><text:span text:style-name="T435_2"><text:s/></text:span><text:span text:style-name="T435_3">building</text:span><text:span text:style-name="T435_4"><text:s/></text:span><text:span text:style-name="T435_5">workshops:</text:span><text:span text:style-name="T435_6"><text:s/></text:span><text:span text:style-name="T435_7">conduct</text:span><text:span text:style-name="T435_8"><text:s/></text:span><text:span text:style-name="T435_9">6<text:s/>training<text:s/>workshops<text:s/>for<text:s/>laboratory<text:s/>staff<text:s/>(180</text:span><text:span text:style-name="T435_10"><text:s/></text:span><text:span text:style-name="T435_11">persons)</text:span><text:span text:style-name="T435_12"><text:s/></text:span><text:span text:style-name="T435_13">on</text:span><text:span text:style-name="T435_14"><text:s/></text:span><text:span text:style-name="T435_15">water</text:span><text:span text:style-name="T435_16"><text:s/></text:span><text:span text:style-name="T435_17">and</text:span><text:span text:style-name="T435_18"><text:s/></text:span><text:span text:style-name="T435_19">food</text:span><text:span text:style-name="T435_20"><text:s/></text:span><text:span text:style-name="T435_21">proper<text:s/>samples</text:span><text:span text:style-name="T435_22"><text:s text:c="2"/></text:span><text:span text:style-name="T435_23">and</text:span><text:span text:style-name="T435_24"><text:s text:c="2"/></text:span><text:span text:style-name="T435_25">testing</text:span><text:span text:style-name="T435_26"><text:s text:c="2"/></text:span><text:span text:style-name="T435_27">and</text:span><text:span text:style-name="T435_28"><text:s text:c="2"/></text:span><text:span text:style-name="T435_29">data</text:span></text:p>
              <text:p text:style-name="P436"><text:span text:style-name="T436_1">management</text:span><text:span text:style-name="T436_2"><text:s/></text:span><text:span text:style-name="T436_3">and</text:span><text:span text:style-name="T436_4"><text:s/></text:span><text:span text:style-name="T436_5">quality</text:span><text:span text:style-name="T436_6"><text:s/></text:span><text:span text:style-name="T436_7">control</text:span></text:p>
            </table:table-cell>
            <table:table-cell table:style-name="Cell190">
              <text:p text:style-name="P437"/>
              <text:p text:style-name="P438"/>
              <text:p text:style-name="P439"><text:span text:style-name="T439_1">-</text:span></text:p>
            </table:table-cell>
            <table:table-cell table:style-name="Cell191">
              <text:p text:style-name="P440"/>
              <text:p text:style-name="P441"/>
              <text:p text:style-name="P442"><text:span text:style-name="T442_1">-</text:span></text:p>
            </table:table-cell>
            <table:table-cell table:style-name="Cell192">
              <text:p text:style-name="P443"/>
              <text:p text:style-name="P444"/>
              <text:p text:style-name="P445"><text:span text:style-name="T445_1">90,000</text:span></text:p>
            </table:table-cell>
            <table:table-cell table:style-name="Cell193">
              <text:p text:style-name="P446"/>
              <text:p text:style-name="P447"/>
              <text:p text:style-name="P448"><text:span text:style-name="T448_1">90,000</text:span></text:p>
            </table:table-cell>
          </table:table-row>
          <table:table-row table:style-name="Row48">
            <table:table-cell table:style-name="Cell194">
              <text:p text:style-name="P449"><text:span text:style-name="T449_1">Procurement<text:s/>and<text:s/>distribution<text:s/>of<text:s/>the<text:s/>following<text:s/>supplies<text:s/>for<text:s/>the<text:s/>prioritized<text:s/>6<text:s/>CPHLs<text:s/>(i.e.,<text:s/>culture<text:s/>media,<text:s/>reagents,<text:s/>biochemistry,</text:span><text:span text:style-name="T449_2"><text:s/></text:span><text:span text:style-name="T449_3">and</text:span><text:span text:style-name="T449_4"><text:s/></text:span><text:span text:style-name="T449_5">serological</text:span><text:span text:style-name="T449_6"><text:s/></text:span><text:span text:style-name="T449_7">test,</text:span><text:span text:style-name="T449_8"><text:s/></text:span><text:span text:style-name="T449_9">water<text:s/>and<text:s/>food<text:s/>testing,<text:s/>and<text:s/>reagents.<text:s/>microscopes,<text:s/>centrifuges,<text:s/>incubators,<text:s/>autoclaves,<text:s/>PH<text:s/>meters,<text:s/>water<text:s/>purification</text:span><text:span text:style-name="T449_10"><text:s/></text:span><text:span text:style-name="T449_11">systems,</text:span><text:span text:style-name="T449_12"><text:s/></text:span><text:span text:style-name="T449_13">consumables,</text:span><text:span text:style-name="T449_14"><text:s/></text:span><text:span text:style-name="T449_15">test<text:s/>tubes,</text:span><text:span text:style-name="T449_16"><text:s/></text:span><text:span text:style-name="T449_17">petri</text:span><text:span text:style-name="T449_18"><text:s/></text:span><text:span text:style-name="T449_19">dishes,</text:span><text:span text:style-name="T449_20"><text:s/></text:span><text:span text:style-name="T449_21">pipettes,</text:span><text:span text:style-name="T449_22"><text:s/></text:span><text:span text:style-name="T449_23">swabs,</text:span></text:p>
              <text:p text:style-name="P450"><text:span text:style-name="T450_1">gloves,</text:span><text:span text:style-name="T450_2"><text:s/></text:span><text:span text:style-name="T450_3">masks,</text:span><text:span text:style-name="T450_4"><text:s/></text:span><text:span text:style-name="T450_5">and</text:span><text:span text:style-name="T450_6"><text:s/></text:span><text:span text:style-name="T450_7">lab</text:span><text:span text:style-name="T450_8"><text:s/></text:span><text:span text:style-name="T450_9">coats.</text:span></text:p>
            </table:table-cell>
            <table:table-cell table:style-name="Cell195">
              <text:p text:style-name="P451"/>
              <text:p text:style-name="P452"/>
              <text:p text:style-name="P453"/>
              <text:p text:style-name="P454"/>
              <text:p text:style-name="P455"><text:span text:style-name="T455_1">-</text:span></text:p>
            </table:table-cell>
            <table:table-cell table:style-name="Cell196">
              <text:p text:style-name="P456"/>
              <text:p text:style-name="P457"/>
              <text:p text:style-name="P458"/>
              <text:p text:style-name="P459"/>
              <text:p text:style-name="P460"><text:span text:style-name="T460_1">-</text:span></text:p>
            </table:table-cell>
            <table:table-cell table:style-name="Cell197">
              <text:p text:style-name="P461"/>
              <text:p text:style-name="P462"/>
              <text:p text:style-name="P463"/>
              <text:p text:style-name="P464"/>
              <text:p text:style-name="P465"><text:span text:style-name="T465_1">770,000</text:span></text:p>
            </table:table-cell>
            <table:table-cell table:style-name="Cell198">
              <text:p text:style-name="P466"/>
              <text:p text:style-name="P467"/>
              <text:p text:style-name="P468"/>
              <text:p text:style-name="P469"/>
              <text:p text:style-name="P470"><text:span text:style-name="T470_1">770,000</text:span></text:p>
            </table:table-cell>
          </table:table-row>
        </table:table>
        <text:p text:style-name="P471"><draw:custom-shape svg:x="2.514cm" svg:y="0.564cm" svg:width="5.135cm" svg:height="0.071cm" draw:style-name="FR9" draw:z-index="12"><draw:enhanced-geometry draw:type="non-primitive" svg:viewBox="0 0 1000000 1000000" draw:enhanced-path="M 999814 0 L 0 0 0 0 0 959861 0 959861 999814 959861 999814 959861 999814 0 Z N" draw:text-areas="0 0 1000000 1000000"/></draw:custom-shape></text:p>
        <text:p text:style-name="P472"><text:bookmark-start text:name="_bookmark9"/><text:bookmark-end text:name="_bookmark9"/><text:span text:style-name="T472_1">10</text:span><text:span text:style-name="T472_2"><text:s/></text:span><text:span text:style-name="T472_3">Calculated</text:span><text:span text:style-name="T472_4"><text:s/></text:span><text:span text:style-name="T472_5">using</text:span><text:span text:style-name="T472_6"><text:s/></text:span><text:span text:style-name="T472_7">UN</text:span><text:span text:style-name="T472_8"><text:s/></text:span><text:span text:style-name="T472_9">operational</text:span><text:span text:style-name="T472_10"><text:s/></text:span><text:span text:style-name="T472_11">rate</text:span><text:span text:style-name="T472_12"><text:s/></text:span><text:span text:style-name="T472_13">of</text:span><text:span text:style-name="T472_14"><text:s/></text:span><text:span text:style-name="T472_15">exchange</text:span><text:span text:style-name="T472_16"><text:s/></text:span><text:span text:style-name="T472_17">13</text:span><text:span text:style-name="T472_18"><text:s/></text:span><text:span text:style-name="T472_19">September:</text:span><text:span text:style-name="T472_20"><text:s/></text:span><text:span text:style-name="T472_21">0.766</text:span><text:span text:style-name="T472_22"><text:s/></text:span><text:span text:style-name="T472_23">GBP=</text:span><text:span text:style-name="T472_24"><text:s/></text:span><text:span text:style-name="T472_25">1</text:span><text:span text:style-name="T472_26"><text:s/></text:span><text:span text:style-name="T472_27">USD</text:span></text:p>
      </text:section>
      <text:section text:style-name="S16" text:name="S16">
        <text:p text:style-name="P473"/>
        <table:table table:style-name="Table6"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row table:style-name="Row49">
            <table:table-cell table:style-name="Cell199">
              <text:p text:style-name="P474"><text:span text:style-name="T474_1">Sub-total</text:span></text:p>
            </table:table-cell>
            <table:table-cell table:style-name="Cell200">
              <text:p text:style-name="P475"/>
            </table:table-cell>
            <table:table-cell table:style-name="Cell201">
              <text:p text:style-name="P476"/>
            </table:table-cell>
            <table:table-cell table:style-name="Cell202">
              <text:p text:style-name="P477"><text:span text:style-name="T477_1">1,773,996</text:span></text:p>
            </table:table-cell>
            <table:table-cell table:style-name="Cell203">
              <text:p text:style-name="P478"><text:span text:style-name="T478_1">1,773,996</text:span></text:p>
            </table:table-cell>
          </table:table-row>
          <table:table-row table:style-name="Row50">
            <table:table-cell table:style-name="Cell204">
              <text:p text:style-name="P479"><text:span text:style-name="T479_1">Intervention</text:span><text:span text:style-name="T479_2"><text:tab/></text:span><text:span text:style-name="T479_3">Pillar:</text:span><text:span text:style-name="T479_4"><text:tab/></text:span><text:span text:style-name="T479_5">Case<text:s/></text:span><text:span text:style-name="T479_6">Management<text:s/>and<text:s/>IPC</text:span></text:p>
            </table:table-cell>
            <table:table-cell table:style-name="Cell205">
              <text:p text:style-name="P480"/>
            </table:table-cell>
            <table:table-cell table:style-name="Cell206">
              <text:p text:style-name="P481"/>
            </table:table-cell>
            <table:table-cell table:style-name="Cell207">
              <text:p text:style-name="P482"/>
            </table:table-cell>
            <table:table-cell table:style-name="Cell208">
              <text:p text:style-name="P483"/>
            </table:table-cell>
          </table:table-row>
          <table:table-row table:style-name="Row51">
            <table:table-cell table:style-name="Cell209">
              <text:p text:style-name="P484"><text:span text:style-name="T484_1">Support</text:span><text:span text:style-name="T484_2"><text:s/></text:span><text:span text:style-name="T484_3">to</text:span><text:span text:style-name="T484_4"><text:s/></text:span><text:span text:style-name="T484_5">Oral</text:span><text:span text:style-name="T484_6"><text:s/></text:span><text:span text:style-name="T484_7">Rehydration</text:span><text:span text:style-name="T484_8"><text:s/></text:span><text:span text:style-name="T484_9">Corners<text:s/></text:span><text:span text:style-name="T484_10">(ORCs)</text:span></text:p>
            </table:table-cell>
            <table:table-cell table:style-name="Cell210">
              <text:p text:style-name="P485"><text:span text:style-name="T485_1">137,880</text:span></text:p>
            </table:table-cell>
            <table:table-cell table:style-name="Cell211">
              <text:p text:style-name="P486"><text:span text:style-name="T486_1">180,000</text:span></text:p>
            </table:table-cell>
            <table:table-cell table:style-name="Cell212">
              <text:p text:style-name="P487"><text:span text:style-name="T487_1">-</text:span></text:p>
            </table:table-cell>
            <table:table-cell table:style-name="Cell213">
              <text:p text:style-name="P488"><text:span text:style-name="T488_1">180,000</text:span></text:p>
            </table:table-cell>
          </table:table-row>
          <table:table-row table:style-name="Row52">
            <table:table-cell table:style-name="Cell214">
              <text:p text:style-name="P489"><text:span text:style-name="T489_1">Support</text:span><text:span text:style-name="T489_2"><text:tab/></text:span><text:span text:style-name="T489_3">to</text:span><text:span text:style-name="T489_4"><text:tab/></text:span><text:span text:style-name="T489_5">10</text:span><text:span text:style-name="T489_6"><text:tab/></text:span><text:span text:style-name="T489_7">Diarrhea</text:span><text:span text:style-name="T489_8"><text:tab/></text:span><text:span text:style-name="T489_9">Treatment<text:s/></text:span><text:span text:style-name="T489_10">Centers<text:s/>(DTCs)<text:s/>in<text:s/>north<text:s/>and<text:s/>south</text:span></text:p>
            </table:table-cell>
            <table:table-cell table:style-name="Cell215">
              <text:p text:style-name="P490"><text:span text:style-name="T490_1">164,690</text:span></text:p>
            </table:table-cell>
            <table:table-cell table:style-name="Cell216">
              <text:p text:style-name="P491"><text:span text:style-name="T491_1">215,000</text:span></text:p>
            </table:table-cell>
            <table:table-cell table:style-name="Cell217">
              <text:p text:style-name="P492"><text:span text:style-name="T492_1">420,000</text:span></text:p>
            </table:table-cell>
            <table:table-cell table:style-name="Cell218">
              <text:p text:style-name="P493"><text:span text:style-name="T493_1">635,000</text:span></text:p>
            </table:table-cell>
          </table:table-row>
          <table:table-row table:style-name="Row53">
            <table:table-cell table:style-name="Cell219">
              <text:p text:style-name="P494"><text:span text:style-name="T494_1"><text:a xlink:type="simple" xlink:href="#_bookmark10"><text:span text:style-name="T494_2">A</text:span></text:a></text:span><text:span text:style-name="T494_3">WD</text:span><text:span text:style-name="T494_4"><text:tab/></text:span><text:span text:style-name="T494_5">kits</text:span><text:span text:style-name="T494_6"><text:tab/>-</text:span><text:span text:style-name="T494_7"><text:tab/></text:span><text:span text:style-name="T494_8">procurement</text:span><text:span text:style-name="T494_9"><text:tab/></text:span><text:span text:style-name="T494_10">and<text:s/></text:span><text:span text:style-name="T494_11">distribution</text:span><text:span text:style-name="T494_12"><text:a xlink:type="simple" xlink:href="#_bookmark11"><text:span text:style-name="T494_13">11</text:span></text:a></text:span></text:p>
            </table:table-cell>
            <table:table-cell table:style-name="Cell220">
              <text:p text:style-name="P495"><text:span text:style-name="T495_1">674,080</text:span></text:p>
            </table:table-cell>
            <table:table-cell table:style-name="Cell221">
              <text:p text:style-name="P496"><text:span text:style-name="T496_1">880,000</text:span></text:p>
            </table:table-cell>
            <table:table-cell table:style-name="Cell222">
              <text:p text:style-name="P497"><text:span text:style-name="T497_1">512,450</text:span></text:p>
            </table:table-cell>
            <table:table-cell table:style-name="Cell223">
              <text:p text:style-name="P498"><text:span text:style-name="T498_1">1,392,450</text:span></text:p>
            </table:table-cell>
          </table:table-row>
          <table:table-row table:style-name="Row54">
            <table:table-cell table:style-name="Cell224">
              <text:p text:style-name="P499"><text:span text:style-name="T499_1">Trainings<text:s/>of<text:s/>health<text:s/>workers<text:s/>on<text:s/>cholera<text:s/>case<text:s/>management<text:s/>and<text:s/>Infection<text:s/>Prevention<text:s/>and<text:s/>Control</text:span></text:p>
            </table:table-cell>
            <table:table-cell table:style-name="Cell225">
              <text:p text:style-name="P500"><text:span text:style-name="T500_1">30,640</text:span></text:p>
            </table:table-cell>
            <table:table-cell table:style-name="Cell226">
              <text:p text:style-name="P501"><text:span text:style-name="T501_1">40,000</text:span></text:p>
            </table:table-cell>
            <table:table-cell table:style-name="Cell227">
              <text:p text:style-name="P502"><text:span text:style-name="T502_1">-</text:span></text:p>
            </table:table-cell>
            <table:table-cell table:style-name="Cell228">
              <text:p text:style-name="P503"><text:span text:style-name="T503_1">40,000</text:span></text:p>
            </table:table-cell>
          </table:table-row>
          <table:table-row table:style-name="Row55">
            <table:table-cell table:style-name="Cell229">
              <text:p text:style-name="P504"><text:span text:style-name="T504_1">Supportive</text:span><text:span text:style-name="T504_2"><text:s/></text:span><text:span text:style-name="T504_3">Supervision</text:span></text:p>
            </table:table-cell>
            <table:table-cell table:style-name="Cell230">
              <text:p text:style-name="P505"><text:span text:style-name="T505_1">26,810</text:span></text:p>
            </table:table-cell>
            <table:table-cell table:style-name="Cell231">
              <text:p text:style-name="P506"><text:span text:style-name="T506_1">35,000</text:span></text:p>
            </table:table-cell>
            <table:table-cell table:style-name="Cell232">
              <text:p text:style-name="P507"><text:span text:style-name="T507_1">-</text:span></text:p>
            </table:table-cell>
            <table:table-cell table:style-name="Cell233">
              <text:p text:style-name="P508"><text:span text:style-name="T508_1">35,000</text:span></text:p>
            </table:table-cell>
          </table:table-row>
          <table:table-row table:style-name="Row56">
            <table:table-cell table:style-name="Cell234">
              <text:p text:style-name="P509"><text:span text:style-name="T509_1">Procurement</text:span><text:span text:style-name="T509_2"><text:s/></text:span><text:span text:style-name="T509_3">and</text:span><text:span text:style-name="T509_4"><text:s/></text:span><text:span text:style-name="T509_5">distribution</text:span><text:span text:style-name="T509_6"><text:s/></text:span><text:span text:style-name="T509_7">of</text:span><text:span text:style-name="T509_8"><text:s/></text:span><text:span text:style-name="T509_9">IMCI<text:s/></text:span><text:span text:style-name="T509_10">Items</text:span></text:p>
            </table:table-cell>
            <table:table-cell table:style-name="Cell235">
              <text:p text:style-name="P510"><text:span text:style-name="T510_1">880,900</text:span></text:p>
            </table:table-cell>
            <table:table-cell table:style-name="Cell236">
              <text:p text:style-name="P511"><text:span text:style-name="T511_1">1,150,000</text:span></text:p>
            </table:table-cell>
            <table:table-cell table:style-name="Cell237">
              <text:p text:style-name="P512"><text:span text:style-name="T512_1">-</text:span></text:p>
            </table:table-cell>
            <table:table-cell table:style-name="Cell238">
              <text:p text:style-name="P513"><text:span text:style-name="T513_1">1,150,000</text:span></text:p>
            </table:table-cell>
          </table:table-row>
          <table:table-row table:style-name="Row57">
            <table:table-cell table:style-name="Cell239">
              <text:p text:style-name="P514"><text:span text:style-name="T514_1">Support</text:span><text:span text:style-name="T514_2"><text:s/></text:span><text:span text:style-name="T514_3">expansion</text:span><text:span text:style-name="T514_4"><text:s/></text:span><text:span text:style-name="T514_5">of</text:span><text:span text:style-name="T514_6"><text:s/></text:span><text:span text:style-name="T514_7">PHC</text:span></text:p>
            </table:table-cell>
            <table:table-cell table:style-name="Cell240">
              <text:p text:style-name="P515"><text:span text:style-name="T515_1">229,800</text:span></text:p>
            </table:table-cell>
            <table:table-cell table:style-name="Cell241">
              <text:p text:style-name="P516"><text:span text:style-name="T516_1">300,000</text:span></text:p>
            </table:table-cell>
            <table:table-cell table:style-name="Cell242">
              <text:p text:style-name="P517"><text:span text:style-name="T517_1">-</text:span></text:p>
            </table:table-cell>
            <table:table-cell table:style-name="Cell243">
              <text:p text:style-name="P518"><text:span text:style-name="T518_1">300,000</text:span></text:p>
            </table:table-cell>
          </table:table-row>
          <table:table-row table:style-name="Row58">
            <table:table-cell table:style-name="Cell244">
              <text:p text:style-name="P519"><text:span text:style-name="T519_1">UNICEF</text:span><text:span text:style-name="T519_2"><text:s/></text:span><text:span text:style-name="T519_3">Technical</text:span><text:span text:style-name="T519_4"><text:s/></text:span><text:span text:style-name="T519_5">Assistance</text:span></text:p>
            </table:table-cell>
            <table:table-cell table:style-name="Cell245">
              <text:p text:style-name="P520"><text:span text:style-name="T520_1">153,200</text:span></text:p>
            </table:table-cell>
            <table:table-cell table:style-name="Cell246">
              <text:p text:style-name="P521"><text:span text:style-name="T521_1">200,000</text:span></text:p>
            </table:table-cell>
            <table:table-cell table:style-name="Cell247">
              <text:p text:style-name="P522"><text:span text:style-name="T522_1">-</text:span></text:p>
            </table:table-cell>
            <table:table-cell table:style-name="Cell248">
              <text:p text:style-name="P523"><text:span text:style-name="T523_1">200,000</text:span></text:p>
            </table:table-cell>
          </table:table-row>
          <table:table-row table:style-name="Row59">
            <table:table-cell table:style-name="Cell249">
              <text:p text:style-name="P524"><text:span text:style-name="T524_1">Sub-total</text:span></text:p>
            </table:table-cell>
            <table:table-cell table:style-name="Cell250">
              <text:p text:style-name="P525"><text:span text:style-name="T525_1">2,298,000</text:span></text:p>
            </table:table-cell>
            <table:table-cell table:style-name="Cell251">
              <text:p text:style-name="P526"><text:span text:style-name="T526_1">3,000,000</text:span></text:p>
            </table:table-cell>
            <table:table-cell table:style-name="Cell252">
              <text:p text:style-name="P527"><text:span text:style-name="T527_1">932,450</text:span></text:p>
            </table:table-cell>
            <table:table-cell table:style-name="Cell253">
              <text:p text:style-name="P528"><text:span text:style-name="T528_1">3,932,450</text:span></text:p>
            </table:table-cell>
          </table:table-row>
          <table:table-row table:style-name="Row60">
            <table:table-cell table:style-name="Cell254">
              <text:p text:style-name="P529"><text:span text:style-name="T529_1">Intervention</text:span><text:span text:style-name="T529_2"><text:s/></text:span><text:span text:style-name="T529_3">Pillar:</text:span><text:span text:style-name="T529_4"><text:s/></text:span><text:span text:style-name="T529_5">WASH</text:span></text:p>
            </table:table-cell>
            <table:table-cell table:style-name="Cell255">
              <text:p text:style-name="P530"/>
            </table:table-cell>
            <table:table-cell table:style-name="Cell256">
              <text:p text:style-name="P531"/>
            </table:table-cell>
            <table:table-cell table:style-name="Cell257">
              <text:p text:style-name="P532"/>
            </table:table-cell>
            <table:table-cell table:style-name="Cell258">
              <text:p text:style-name="P533"/>
            </table:table-cell>
          </table:table-row>
          <table:table-row table:style-name="Row61">
            <table:table-cell table:style-name="Cell259">
              <text:p text:style-name="P534"><text:span text:style-name="T534_1">Construction<text:s/>of<text:s/>100m3<text:s/>storage<text:s/>tanks,<text:s/>installation</text:span><text:span text:style-name="T534_2"><text:s/></text:span><text:span text:style-name="T534_3">of</text:span><text:span text:style-name="T534_4"><text:s/></text:span><text:span text:style-name="T534_5">solar</text:span><text:span text:style-name="T534_6"><text:s/></text:span><text:span text:style-name="T534_7">power</text:span><text:span text:style-name="T534_8"><text:s/></text:span><text:span text:style-name="T534_9">water</text:span><text:span text:style-name="T534_10"><text:s/></text:span><text:span text:style-name="T534_11">system<text:s/>and<text:s/>expansion<text:s/>of<text:s/>water<text:s/>network<text:s/>in<text:s/>9<text:s/>villages</text:span><text:span text:style-name="T534_12"><text:a xlink:type="simple" xlink:href="#_bookmark12"><text:span text:style-name="T534_13">12</text:span></text:a></text:span><text:span text:style-name="T534_14"><text:s text:c="2"/></text:span><text:span text:style-name="T534_15">in</text:span><text:span text:style-name="T534_16"><text:s text:c="2"/></text:span><text:span text:style-name="T534_17">Hays</text:span><text:span text:style-name="T534_18"><text:s text:c="2"/></text:span><text:span text:style-name="T534_19">district,</text:span><text:span text:style-name="T534_20"><text:s text:c="2"/></text:span><text:span text:style-name="T534_21">Hodeida</text:span></text:p>
              <text:p text:style-name="P535"><text:span text:style-name="T535_1">southern</text:span><text:span text:style-name="T535_2"><text:s/></text:span><text:span text:style-name="T535_3">lowland</text:span></text:p>
            </table:table-cell>
            <table:table-cell table:style-name="Cell260">
              <text:p text:style-name="P536"/>
              <text:p text:style-name="P537"><text:span text:style-name="T537_1">153,200</text:span></text:p>
            </table:table-cell>
            <table:table-cell table:style-name="Cell261">
              <text:p text:style-name="P538"/>
              <text:p text:style-name="P539"><text:span text:style-name="T539_1">200,000</text:span></text:p>
            </table:table-cell>
            <table:table-cell table:style-name="Cell262">
              <text:p text:style-name="P540"/>
              <text:p text:style-name="P541"><text:span text:style-name="T541_1">-</text:span></text:p>
            </table:table-cell>
            <table:table-cell table:style-name="Cell263">
              <text:p text:style-name="P542"/>
              <text:p text:style-name="P543"><text:span text:style-name="T543_1">200,000</text:span></text:p>
            </table:table-cell>
          </table:table-row>
          <table:table-row table:style-name="Row62">
            <table:table-cell table:style-name="Cell264">
              <text:p text:style-name="P544"><text:span text:style-name="T544_1">Construction<text:s/>of<text:s/>50m3<text:s/>storage<text:s/>tanks,<text:s/>installation</text:span><text:span text:style-name="T544_2"><text:s/></text:span><text:span text:style-name="T544_3">of</text:span><text:span text:style-name="T544_4"><text:s/></text:span><text:span text:style-name="T544_5">solar</text:span><text:span text:style-name="T544_6"><text:s/></text:span><text:span text:style-name="T544_7">power</text:span><text:span text:style-name="T544_8"><text:s/></text:span><text:span text:style-name="T544_9">water</text:span><text:span text:style-name="T544_10"><text:s/></text:span><text:span text:style-name="T544_11">system<text:s/>and</text:span><text:span text:style-name="T544_12"><text:s/></text:span><text:span text:style-name="T544_13">expansion</text:span><text:span text:style-name="T544_14"><text:s/></text:span><text:span text:style-name="T544_15">of</text:span><text:span text:style-name="T544_16"><text:s/></text:span><text:span text:style-name="T544_17">water</text:span><text:span text:style-name="T544_18"><text:s/></text:span><text:span text:style-name="T544_19">network</text:span><text:span text:style-name="T544_20"><text:s/></text:span><text:span text:style-name="T544_21">in</text:span><text:span text:style-name="T544_22"><text:s/></text:span><text:span text:style-name="T544_23">7</text:span></text:p>
              <text:p text:style-name="P545"><text:span text:style-name="T545_1">villages</text:span><text:span text:style-name="T545_2"><text:a xlink:type="simple" xlink:href="#_bookmark13"><text:span text:style-name="T545_3">13</text:span></text:a></text:span><text:span text:style-name="T545_4"><text:s/></text:span><text:span text:style-name="T545_5">in<text:s/>Hays<text:s/>district,<text:s/>Hodeida<text:s/></text:span><text:span text:style-name="T545_6">southern</text:span><text:span text:style-name="T545_7"><text:tab/></text:span><text:span text:style-name="T545_8">lowland</text:span></text:p>
            </table:table-cell>
            <table:table-cell table:style-name="Cell265">
              <text:p text:style-name="P546"/>
              <text:p text:style-name="P547"/>
              <text:p text:style-name="P548"><text:span text:style-name="T548_1">114,446</text:span></text:p>
            </table:table-cell>
            <table:table-cell table:style-name="Cell266">
              <text:p text:style-name="P549"/>
              <text:p text:style-name="P550"/>
              <text:p text:style-name="P551"><text:span text:style-name="T551_1">149,407</text:span></text:p>
            </table:table-cell>
            <table:table-cell table:style-name="Cell267">
              <text:p text:style-name="P552"/>
              <text:p text:style-name="P553"/>
              <text:p text:style-name="P554"><text:span text:style-name="T554_1">-</text:span></text:p>
            </table:table-cell>
            <table:table-cell table:style-name="Cell268">
              <text:p text:style-name="P555"/>
              <text:p text:style-name="P556"/>
              <text:p text:style-name="P557"><text:span text:style-name="T557_1">149,407</text:span></text:p>
            </table:table-cell>
          </table:table-row>
          <table:table-row table:style-name="Row63">
            <table:table-cell table:style-name="Cell269">
              <text:p text:style-name="P558"><text:span text:style-name="T558_1">Hygiene<text:s/>promotion<text:s/>(with<text:s/>a<text:s/>focus<text:s/>on<text:s/>hand<text:s/>hygiene,<text:s/>safe<text:s/>food<text:s/>handling<text:s/>practices,<text:s/>latrine<text:s/>use<text:s/>and<text:s/>household<text:s/>water</text:span><text:span text:style-name="T558_2"><text:s/></text:span><text:span text:style-name="T558_3">treatment)</text:span><text:span text:style-name="T558_4"><text:s/></text:span><text:span text:style-name="T558_5">in</text:span><text:span text:style-name="T558_6"><text:s/></text:span><text:span text:style-name="T558_7">cholera</text:span><text:span text:style-name="T558_8"><text:s/></text:span><text:span text:style-name="T558_9">hotspot</text:span><text:span text:style-name="T558_10"><text:s/></text:span><text:span text:style-name="T558_11">and</text:span></text:p>
              <text:p text:style-name="P559"><text:span text:style-name="T559_1">flood-affected</text:span><text:span text:style-name="T559_2"><text:s/></text:span><text:span text:style-name="T559_3">areas</text:span></text:p>
            </table:table-cell>
            <table:table-cell table:style-name="Cell270">
              <text:p text:style-name="P560"/>
              <text:p text:style-name="P561"/>
              <text:p text:style-name="P562"><text:span text:style-name="T562_1">30,640</text:span></text:p>
            </table:table-cell>
            <table:table-cell table:style-name="Cell271">
              <text:p text:style-name="P563"/>
              <text:p text:style-name="P564"/>
              <text:p text:style-name="P565"><text:span text:style-name="T565_1">40,000</text:span></text:p>
            </table:table-cell>
            <table:table-cell table:style-name="Cell272">
              <text:p text:style-name="P566"/>
              <text:p text:style-name="P567"/>
              <text:p text:style-name="P568"><text:span text:style-name="T568_1">-</text:span></text:p>
            </table:table-cell>
            <table:table-cell table:style-name="Cell273">
              <text:p text:style-name="P569"/>
              <text:p text:style-name="P570"/>
              <text:p text:style-name="P571"><text:span text:style-name="T571_1">40,000</text:span></text:p>
            </table:table-cell>
          </table:table-row>
          <table:table-row table:style-name="Row64">
            <table:table-cell table:style-name="Cell274">
              <text:p text:style-name="P572"><text:span text:style-name="T572_1">Support<text:s/>minor<text:s/>rehabilitation<text:s/>of<text:s/>WASH<text:s/>facilities<text:s/>in<text:s/>supported<text:s/>DTCs<text:s/>based<text:s/>on<text:s/></text:span><text:span text:style-name="T572_2">assessments</text:span></text:p>
            </table:table-cell>
            <table:table-cell table:style-name="Cell275">
              <text:p text:style-name="P573"><text:span text:style-name="T573_1">-</text:span></text:p>
            </table:table-cell>
            <table:table-cell table:style-name="Cell276">
              <text:p text:style-name="P574"><text:span text:style-name="T574_1">-</text:span></text:p>
            </table:table-cell>
            <table:table-cell table:style-name="Cell277">
              <text:p text:style-name="P575"><text:span text:style-name="T575_1">225,000</text:span></text:p>
            </table:table-cell>
            <table:table-cell table:style-name="Cell278">
              <text:p text:style-name="P576"><text:span text:style-name="T576_1">225,000</text:span></text:p>
            </table:table-cell>
          </table:table-row>
          <table:table-row table:style-name="Row65">
            <table:table-cell table:style-name="Cell279">
              <text:p text:style-name="P577"><text:span text:style-name="T577_1">Training</text:span><text:span text:style-name="T577_2"><text:s/></text:span><text:span text:style-name="T577_3">of</text:span><text:span text:style-name="T577_4"><text:s/></text:span><text:span text:style-name="T577_5">200</text:span><text:span text:style-name="T577_6"><text:s/></text:span><text:span text:style-name="T577_7">health</text:span><text:span text:style-name="T577_8"><text:s/></text:span><text:span text:style-name="T577_9">workers</text:span><text:span text:style-name="T577_10"><text:s/></text:span><text:span text:style-name="T577_11">on</text:span><text:span text:style-name="T577_12"><text:s/></text:span><text:span text:style-name="T577_13">WQM<text:s/>and<text:s/>IPC</text:span></text:p>
            </table:table-cell>
            <table:table-cell table:style-name="Cell280">
              <text:p text:style-name="P578"><text:span text:style-name="T578_1">-</text:span></text:p>
            </table:table-cell>
            <table:table-cell table:style-name="Cell281">
              <text:p text:style-name="P579"><text:span text:style-name="T579_1">-</text:span></text:p>
            </table:table-cell>
            <table:table-cell table:style-name="Cell282">
              <text:p text:style-name="P580"><text:span text:style-name="T580_1">75,000</text:span></text:p>
            </table:table-cell>
            <table:table-cell table:style-name="Cell283">
              <text:p text:style-name="P581"><text:span text:style-name="T581_1">75,000</text:span></text:p>
            </table:table-cell>
          </table:table-row>
          <table:table-row table:style-name="Row66">
            <table:table-cell table:style-name="Cell284">
              <text:p text:style-name="P582"><text:span text:style-name="T582_1">Procure<text:s/>and<text:s/>distribute<text:s/>WASH<text:s/>and<text:s/>IPC<text:s/>supplies<text:s/>for<text:s/>the<text:s/>10<text:s/>DTCs<text:s/>and<text:s/>other<text:s/>health<text:s/>facilities</text:span></text:p>
            </table:table-cell>
            <table:table-cell table:style-name="Cell285">
              <text:p text:style-name="P583"><text:span text:style-name="T583_1">-</text:span></text:p>
            </table:table-cell>
            <table:table-cell table:style-name="Cell286">
              <text:p text:style-name="P584"><text:span text:style-name="T584_1">-</text:span></text:p>
            </table:table-cell>
            <table:table-cell table:style-name="Cell287">
              <text:p text:style-name="P585"><text:span text:style-name="T585_1">247,829</text:span></text:p>
            </table:table-cell>
            <table:table-cell table:style-name="Cell288">
              <text:p text:style-name="P586"><text:span text:style-name="T586_1">247,829</text:span></text:p>
            </table:table-cell>
          </table:table-row>
          <table:table-row table:style-name="Row67">
            <table:table-cell table:style-name="Cell289">
              <text:p text:style-name="P587"><text:span text:style-name="T587_1">Support</text:span><text:span text:style-name="T587_2"><text:s/></text:span><text:span text:style-name="T587_3">WQM</text:span><text:span text:style-name="T587_4"><text:s/></text:span><text:span text:style-name="T587_5">kits</text:span><text:span text:style-name="T587_6"><text:s/></text:span><text:span text:style-name="T587_7">for</text:span><text:span text:style-name="T587_8"><text:s/></text:span><text:span text:style-name="T587_9">12</text:span><text:span text:style-name="T587_10"><text:s/></text:span><text:span text:style-name="T587_11">CPHLs</text:span></text:p>
            </table:table-cell>
            <table:table-cell table:style-name="Cell290">
              <text:p text:style-name="P588"><text:span text:style-name="T588_1">-</text:span></text:p>
            </table:table-cell>
            <table:table-cell table:style-name="Cell291">
              <text:p text:style-name="P589"><text:span text:style-name="T589_1">-</text:span></text:p>
            </table:table-cell>
            <table:table-cell table:style-name="Cell292">
              <text:p text:style-name="P590"><text:span text:style-name="T590_1">60,000</text:span></text:p>
            </table:table-cell>
            <table:table-cell table:style-name="Cell293">
              <text:p text:style-name="P591"><text:span text:style-name="T591_1">60,000</text:span></text:p>
            </table:table-cell>
          </table:table-row>
          <table:table-row table:style-name="Row68">
            <table:table-cell table:style-name="Cell294">
              <text:p text:style-name="P592"><text:span text:style-name="T592_1">Basic</text:span><text:span text:style-name="T592_2"><text:s/></text:span><text:span text:style-name="T592_3">Hygiene</text:span><text:span text:style-name="T592_4"><text:s/></text:span><text:span text:style-name="T592_5">Kits</text:span><text:span text:style-name="T592_6"><text:s/></text:span><text:span text:style-name="T592_7">and</text:span><text:span text:style-name="T592_8"><text:s/></text:span><text:span text:style-name="T592_9">Consumables<text:s/>for<text:s/>Hygiene<text:s/>Kits</text:span></text:p>
            </table:table-cell>
            <table:table-cell table:style-name="Cell295">
              <text:p text:style-name="P593"><text:span text:style-name="T593_1">301,897</text:span></text:p>
            </table:table-cell>
            <table:table-cell table:style-name="Cell296">
              <text:p text:style-name="P594"><text:span text:style-name="T594_1">394,121</text:span></text:p>
            </table:table-cell>
            <table:table-cell table:style-name="Cell297">
              <text:p text:style-name="P595"><text:span text:style-name="T595_1">-</text:span></text:p>
            </table:table-cell>
            <table:table-cell table:style-name="Cell298">
              <text:p text:style-name="P596"><text:span text:style-name="T596_1">394,121</text:span></text:p>
            </table:table-cell>
          </table:table-row>
          <table:table-row table:style-name="Row69">
            <table:table-cell table:style-name="Cell299">
              <text:p text:style-name="P597"><text:span text:style-name="T597_1">Hypochlorite</text:span><text:span text:style-name="T597_2"><text:s/></text:span><text:span text:style-name="T597_3">(HTH)</text:span><text:span text:style-name="T597_4"><text:s/></text:span><text:span text:style-name="T597_5">Granules</text:span><text:span text:style-name="T597_6"><text:s/></text:span><text:span text:style-name="T597_7">60-70%,<text:s/>45kg<text:s/>drums</text:span></text:p>
            </table:table-cell>
            <table:table-cell table:style-name="Cell300">
              <text:p text:style-name="P598"><text:span text:style-name="T598_1">148,796</text:span></text:p>
            </table:table-cell>
            <table:table-cell table:style-name="Cell301">
              <text:p text:style-name="P599"><text:span text:style-name="T599_1">194,250</text:span></text:p>
            </table:table-cell>
            <table:table-cell table:style-name="Cell302">
              <text:p text:style-name="P600"><text:span text:style-name="T600_1">-</text:span></text:p>
            </table:table-cell>
            <table:table-cell table:style-name="Cell303">
              <text:p text:style-name="P601"><text:span text:style-name="T601_1">194,250</text:span></text:p>
            </table:table-cell>
          </table:table-row>
        </table:table>
        <text:p text:style-name="P602"><draw:custom-shape svg:x="2.514cm" svg:y="0.498cm" svg:width="5.135cm" svg:height="0.071cm" draw:style-name="FR10" draw:z-index="14"><draw:enhanced-geometry draw:type="non-primitive" svg:viewBox="0 0 1000000 1000000" draw:enhanced-path="M 999814 0 L 0 0 0 0 0 960000 0 960000 999814 960000 999814 960000 999814 0 Z N" draw:text-areas="0 0 1000000 1000000"/></draw:custom-shape></text:p>
        <text:p text:style-name="P603"/>
        <text:p text:style-name="P604"><text:bookmark-start text:name="_bookmark10"/><text:bookmark-start text:name="_bookmark11"/><text:bookmark-end text:name="_bookmark10"/><text:bookmark-end text:name="_bookmark11"/><text:span text:style-name="T604_1">11</text:span><text:span text:style-name="T604_2"><text:s/></text:span><text:span text:style-name="T604_3">Funds</text:span><text:span text:style-name="T604_4"><text:s/></text:span><text:span text:style-name="T604_5">from</text:span><text:span text:style-name="T604_6"><text:s/></text:span><text:span text:style-name="T604_7">FCDO</text:span><text:span text:style-name="T604_8"><text:s/></text:span><text:span text:style-name="T604_9">would</text:span><text:span text:style-name="T604_10"><text:s/></text:span><text:span text:style-name="T604_11">be</text:span><text:span text:style-name="T604_12"><text:s/></text:span><text:span text:style-name="T604_13">used</text:span><text:span text:style-name="T604_14"><text:s/></text:span><text:span text:style-name="T604_15">for</text:span><text:span text:style-name="T604_16"><text:s/></text:span><text:span text:style-name="T604_17">kits</text:span><text:span text:style-name="T604_18"><text:s/></text:span><text:span text:style-name="T604_19">already</text:span><text:span text:style-name="T604_20"><text:s/></text:span><text:span text:style-name="T604_21">procured</text:span><text:span text:style-name="T604_22"><text:s/></text:span><text:span text:style-name="T604_23">and</text:span><text:span text:style-name="T604_24"><text:s/></text:span><text:span text:style-name="T604_25">in</text:span><text:span text:style-name="T604_26"><text:s/></text:span><text:span text:style-name="T604_27">delivery</text:span><text:span text:style-name="T604_28"><text:s/></text:span><text:span text:style-name="T604_29">to</text:span><text:span text:style-name="T604_30"><text:s/>Yemen.</text:span></text:p>
        <text:p text:style-name="P605"><text:bookmark-start text:name="_bookmark12"/><text:bookmark-end text:name="_bookmark12"/><text:span text:style-name="T605_1">12</text:span><text:span text:style-name="T605_2"><text:s/></text:span><text:span text:style-name="T605_3">Villages:</text:span><text:span text:style-name="T605_4"><text:s/></text:span><text:span text:style-name="T605_5">Altalili,</text:span><text:span text:style-name="T605_6"><text:s/></text:span><text:span text:style-name="T605_7">Almofalha</text:span><text:span text:style-name="T605_8"><text:s/></text:span><text:span text:style-name="T605_9">,Almuslib,Alshab,</text:span><text:span text:style-name="T605_10"><text:s/></text:span><text:span text:style-name="T605_11">Algabra,</text:span><text:span text:style-name="T605_12"><text:s/></text:span><text:span text:style-name="T605_13">Algadsi,</text:span><text:span text:style-name="T605_14"><text:s/></text:span><text:span text:style-name="T605_15">Almashar,</text:span><text:span text:style-name="T605_16"><text:s/></text:span><text:span text:style-name="T605_17">BeeatHumidan,</text:span><text:span text:style-name="T605_18"><text:s/></text:span><text:span text:style-name="T605_19">Alhalali</text:span></text:p>
        <text:p text:style-name="P606"><text:bookmark-start text:name="_bookmark13"/><text:bookmark-end text:name="_bookmark13"/><text:span text:style-name="T606_1">13</text:span><text:span text:style-name="T606_2"><text:s/></text:span><text:span text:style-name="T606_3">Villages:</text:span><text:span text:style-name="T606_4"><text:s/></text:span><text:span text:style-name="T606_5">Alhala</text:span><text:span text:style-name="T606_6"><text:s/></text:span><text:span text:style-name="T606_7">Alalia,Alsfla,Mahal</text:span><text:span text:style-name="T606_8"><text:s/></text:span><text:span text:style-name="T606_9">Alrabia,Beet</text:span><text:span text:style-name="T606_10"><text:s/></text:span><text:span text:style-name="T606_11">Bashara,Bani</text:span><text:span text:style-name="T606_12"><text:s/></text:span><text:span text:style-name="T606_13">Nagi,Baeet</text:span><text:span text:style-name="T606_14"><text:s/></text:span><text:span text:style-name="T606_15">Alduah,Baeet</text:span><text:span text:style-name="T606_16"><text:s/></text:span><text:span text:style-name="T606_17">Zuhaeer</text:span></text:p>
      </text:section>
      <text:section text:style-name="S17" text:name="S17">
        <text:p text:style-name="P607"/>
        <table:table table:style-name="Table7"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row table:style-name="Row70">
            <table:table-cell table:style-name="Cell304">
              <text:p text:style-name="P608"><text:span text:style-name="T608_1">Sub-total</text:span></text:p>
            </table:table-cell>
            <table:table-cell table:style-name="Cell305">
              <text:p text:style-name="P609"><text:span text:style-name="T609_1">748,979</text:span></text:p>
            </table:table-cell>
            <table:table-cell table:style-name="Cell306">
              <text:p text:style-name="P610"><text:span text:style-name="T610_1">977,778</text:span></text:p>
            </table:table-cell>
            <table:table-cell table:style-name="Cell307">
              <text:p text:style-name="P611"><text:span text:style-name="T611_1">607,829</text:span></text:p>
            </table:table-cell>
            <table:table-cell table:style-name="Cell308">
              <text:p text:style-name="P612"><text:span text:style-name="T612_1">1,585,607</text:span></text:p>
            </table:table-cell>
          </table:table-row>
          <table:table-row table:style-name="Row71">
            <table:table-cell table:style-name="Cell309">
              <text:p text:style-name="P613"><text:span text:style-name="T613_1">Intervention</text:span><text:span text:style-name="T613_2"><text:s/></text:span><text:span text:style-name="T613_3">Pillar:</text:span><text:span text:style-name="T613_4"><text:s/></text:span><text:span text:style-name="T613_5">RCCE/SBCC</text:span></text:p>
            </table:table-cell>
            <table:table-cell table:style-name="Cell310">
              <text:p text:style-name="P614"/>
            </table:table-cell>
            <table:table-cell table:style-name="Cell311">
              <text:p text:style-name="P615"/>
            </table:table-cell>
            <table:table-cell table:style-name="Cell312">
              <text:p text:style-name="P616"/>
            </table:table-cell>
            <table:table-cell table:style-name="Cell313">
              <text:p text:style-name="P617"/>
            </table:table-cell>
          </table:table-row>
          <table:table-row table:style-name="Row72">
            <table:table-cell table:style-name="Cell314">
              <text:p text:style-name="P618"><text:span text:style-name="T618_1">Capacity<text:s/>development<text:s/>of<text:s/>health<text:s/>care<text:s/>workers<text:s/>and<text:s/>community<text:s/>health<text:s/>workers<text:s/>on<text:s/>RCCE</text:span></text:p>
            </table:table-cell>
            <table:table-cell table:style-name="Cell315">
              <text:p text:style-name="P619"><text:span text:style-name="T619_1">-</text:span></text:p>
            </table:table-cell>
            <table:table-cell table:style-name="Cell316">
              <text:p text:style-name="P620"><text:span text:style-name="T620_1">-</text:span></text:p>
            </table:table-cell>
            <table:table-cell table:style-name="Cell317">
              <text:p text:style-name="P621"><text:span text:style-name="T621_1">105,000</text:span></text:p>
            </table:table-cell>
            <table:table-cell table:style-name="Cell318">
              <text:p text:style-name="P622"><text:span text:style-name="T622_1">105,000</text:span></text:p>
            </table:table-cell>
          </table:table-row>
          <table:table-row table:style-name="Row73">
            <table:table-cell table:style-name="Cell319">
              <text:p text:style-name="P623"><text:span text:style-name="T623_1">Conduct<text:s/>Community<text:s/>Engagement<text:s/>interventions</text:span><text:span text:style-name="T623_2"><text:s/></text:span><text:span text:style-name="T623_3">through</text:span><text:span text:style-name="T623_4"><text:s/></text:span><text:span text:style-name="T623_5">community-based<text:s/>resources<text:s/>to<text:s/>promote<text:s/>critical<text:s/>hygiene<text:s/>and<text:s/>sanitation<text:s/>practices</text:span></text:p>
            </table:table-cell>
            <table:table-cell table:style-name="Cell320">
              <text:p text:style-name="P624"/>
              <text:p text:style-name="P625"><text:span text:style-name="T625_1">374,489</text:span></text:p>
            </table:table-cell>
            <table:table-cell table:style-name="Cell321">
              <text:p text:style-name="P626"/>
              <text:p text:style-name="P627"><text:span text:style-name="T627_1">488,889</text:span></text:p>
            </table:table-cell>
            <table:table-cell table:style-name="Cell322">
              <text:p text:style-name="P628"/>
              <text:p text:style-name="P629"><text:span text:style-name="T629_1">45,000</text:span></text:p>
            </table:table-cell>
            <table:table-cell table:style-name="Cell323">
              <text:p text:style-name="P630"/>
              <text:p text:style-name="P631"><text:span text:style-name="T631_1">533,889</text:span></text:p>
            </table:table-cell>
          </table:table-row>
          <table:table-row table:style-name="Row74">
            <table:table-cell table:style-name="Cell324">
              <text:p text:style-name="P632"><text:span text:style-name="T632_1">Utilize</text:span><text:span text:style-name="T632_2"><text:s/></text:span><text:span text:style-name="T632_3">Mass</text:span><text:span text:style-name="T632_4"><text:s/></text:span><text:span text:style-name="T632_5">communication</text:span><text:span text:style-name="T632_6"><text:s/></text:span><text:span text:style-name="T632_7">channels<text:s/>including</text:span><text:span text:style-name="T632_8"><text:s/></text:span><text:span text:style-name="T632_9">TV,</text:span><text:span text:style-name="T632_10"><text:s/></text:span><text:span text:style-name="T632_11">Radio</text:span><text:span text:style-name="T632_12"><text:s/></text:span><text:span text:style-name="T632_13">and</text:span><text:span text:style-name="T632_14"><text:s/></text:span><text:span text:style-name="T632_15">print</text:span><text:span text:style-name="T632_16"><text:s/></text:span><text:span text:style-name="T632_17">to</text:span><text:span text:style-name="T632_18"><text:s/></text:span><text:span text:style-name="T632_19">raise</text:span></text:p>
              <text:p text:style-name="P633"><text:span text:style-name="T633_1">awareness</text:span><text:span text:style-name="T633_2"><text:s/></text:span><text:span text:style-name="T633_3">on</text:span><text:span text:style-name="T633_4"><text:s/></text:span><text:span text:style-name="T633_5">Cholera/AWD</text:span><text:span text:style-name="T633_6"><text:s/></text:span><text:span text:style-name="T633_7">prevention<text:s/></text:span><text:span text:style-name="T633_8">practices</text:span></text:p>
            </table:table-cell>
            <table:table-cell table:style-name="Cell325">
              <text:p text:style-name="P634"/>
              <text:p text:style-name="P635"><text:span text:style-name="T635_1">124,830</text:span></text:p>
            </table:table-cell>
            <table:table-cell table:style-name="Cell326">
              <text:p text:style-name="P636"/>
              <text:p text:style-name="P637"><text:span text:style-name="T637_1">162,963</text:span></text:p>
            </table:table-cell>
            <table:table-cell table:style-name="Cell327">
              <text:p text:style-name="P638"/>
              <text:p text:style-name="P639"><text:span text:style-name="T639_1">-</text:span></text:p>
            </table:table-cell>
            <table:table-cell table:style-name="Cell328">
              <text:p text:style-name="P640"/>
              <text:p text:style-name="P641"><text:span text:style-name="T641_1">162,963</text:span></text:p>
            </table:table-cell>
          </table:table-row>
          <table:table-row table:style-name="Row75">
            <table:table-cell table:style-name="Cell329">
              <text:p text:style-name="P642"><text:span text:style-name="T642_1">Sub-total</text:span></text:p>
            </table:table-cell>
            <table:table-cell table:style-name="Cell330">
              <text:p text:style-name="P643"><text:span text:style-name="T643_1">499,319</text:span></text:p>
            </table:table-cell>
            <table:table-cell table:style-name="Cell331">
              <text:p text:style-name="P644"><text:span text:style-name="T644_1">651,852</text:span></text:p>
            </table:table-cell>
            <table:table-cell table:style-name="Cell332">
              <text:p text:style-name="P645"><text:span text:style-name="T645_1">150,000</text:span></text:p>
            </table:table-cell>
            <table:table-cell table:style-name="Cell333">
              <text:p text:style-name="P646"><text:span text:style-name="T646_1">801,852</text:span></text:p>
            </table:table-cell>
          </table:table-row>
          <table:table-row table:style-name="Row76">
            <table:table-cell table:style-name="Cell334">
              <text:p text:style-name="P647"><text:span text:style-name="T647_1">Intervention</text:span><text:span text:style-name="T647_2"><text:tab/></text:span><text:span text:style-name="T647_3">Pillar:</text:span><text:span text:style-name="T647_4"><text:tab/></text:span><text:span text:style-name="T647_5">Oral</text:span><text:span text:style-name="T647_6"><text:tab/></text:span><text:span text:style-name="T647_7">Cholera<text:s/></text:span><text:span text:style-name="T647_8">Vaccine<text:s/>(OCV)</text:span></text:p>
            </table:table-cell>
            <table:table-cell table:style-name="Cell335">
              <text:p text:style-name="P648"/>
            </table:table-cell>
            <table:table-cell table:style-name="Cell336">
              <text:p text:style-name="P649"/>
            </table:table-cell>
            <table:table-cell table:style-name="Cell337">
              <text:p text:style-name="P650"/>
            </table:table-cell>
            <table:table-cell table:style-name="Cell338">
              <text:p text:style-name="P651"/>
            </table:table-cell>
          </table:table-row>
          <table:table-row table:style-name="Row77">
            <table:table-cell table:style-name="Cell339">
              <text:p text:style-name="P652"><text:span text:style-name="T652_1">Provide</text:span><text:span text:style-name="T652_2"><text:s/></text:span><text:span text:style-name="T652_3">operational</text:span><text:span text:style-name="T652_4"><text:s/></text:span><text:span text:style-name="T652_5">support</text:span><text:span text:style-name="T652_6"><text:s/></text:span><text:span text:style-name="T652_7">for</text:span><text:span text:style-name="T652_8"><text:s/></text:span><text:span text:style-name="T652_9">the</text:span><text:span text:style-name="T652_10"><text:s/></text:span><text:span text:style-name="T652_11">OCV<text:s/></text:span><text:span text:style-name="T652_12">interms</text:span><text:span text:style-name="T652_13"><text:tab/></text:span><text:span text:style-name="T652_14">of</text:span><text:span text:style-name="T652_15"><text:tab/></text:span><text:span text:style-name="T652_16">campaign</text:span><text:span text:style-name="T652_17"><text:tab/></text:span><text:span text:style-name="T652_18">coverage</text:span></text:p>
              <text:p text:style-name="P653"><text:span text:style-name="T653_1">monitoring,</text:span><text:span text:style-name="T653_2"><text:tab/></text:span><text:span text:style-name="T653_3">social</text:span><text:span text:style-name="T653_4"><text:tab/></text:span><text:span text:style-name="T653_5">mobilization</text:span><text:span text:style-name="T653_6"><text:tab/></text:span><text:span text:style-name="T653_7">and<text:s/></text:span><text:span text:style-name="T653_8">visibility</text:span></text:p>
            </table:table-cell>
            <table:table-cell table:style-name="Cell340">
              <text:p text:style-name="P654"/>
              <text:p text:style-name="P655"><text:span text:style-name="T655_1">-</text:span></text:p>
            </table:table-cell>
            <table:table-cell table:style-name="Cell341">
              <text:p text:style-name="P656"/>
              <text:p text:style-name="P657"><text:span text:style-name="T657_1">-</text:span></text:p>
            </table:table-cell>
            <table:table-cell table:style-name="Cell342">
              <text:p text:style-name="P658"/>
              <text:p text:style-name="P659"><text:span text:style-name="T659_1">305,000</text:span></text:p>
            </table:table-cell>
            <table:table-cell table:style-name="Cell343">
              <text:p text:style-name="P660"/>
              <text:p text:style-name="P661"><text:span text:style-name="T661_1">305,000</text:span></text:p>
            </table:table-cell>
          </table:table-row>
          <table:table-row table:style-name="Row78">
            <table:table-cell table:style-name="Cell344">
              <text:p text:style-name="P662"><text:span text:style-name="T662_1">Six<text:s/>Technical<text:s/>Workshops<text:s/>on<text:s/>the<text:s/>OCV<text:s/>Campaign<text:s/>with<text:s/>Medical<text:s/>Officers<text:s/>and<text:s/>Specialists</text:span><text:span text:style-name="T662_2"><text:s/></text:span><text:span text:style-name="T662_3">at</text:span><text:span text:style-name="T662_4"><text:s/></text:span><text:span text:style-name="T662_5">target</text:span><text:span text:style-name="T662_6"><text:s/></text:span><text:span text:style-name="T662_7">OCV</text:span><text:span text:style-name="T662_8"><text:s/></text:span><text:span text:style-name="T662_9">Campaign</text:span></text:p>
              <text:p text:style-name="P663"><text:span text:style-name="T663_1">governorates</text:span></text:p>
            </table:table-cell>
            <table:table-cell table:style-name="Cell345">
              <text:p text:style-name="P664"/>
              <text:p text:style-name="P665"><text:span text:style-name="T665_1">-</text:span></text:p>
            </table:table-cell>
            <table:table-cell table:style-name="Cell346">
              <text:p text:style-name="P666"/>
              <text:p text:style-name="P667"><text:span text:style-name="T667_1">-</text:span></text:p>
            </table:table-cell>
            <table:table-cell table:style-name="Cell347">
              <text:p text:style-name="P668"/>
              <text:p text:style-name="P669"><text:span text:style-name="T669_1">120,000</text:span></text:p>
            </table:table-cell>
            <table:table-cell table:style-name="Cell348">
              <text:p text:style-name="P670"/>
              <text:p text:style-name="P671"><text:span text:style-name="T671_1">120,000</text:span></text:p>
            </table:table-cell>
          </table:table-row>
          <table:table-row table:style-name="Row79">
            <table:table-cell table:style-name="Cell349">
              <text:p text:style-name="P672"><text:span text:style-name="T672_1">Independent</text:span><text:span text:style-name="T672_2"><text:s/></text:span><text:span text:style-name="T672_3">intra-campaign</text:span><text:span text:style-name="T672_4"><text:s/></text:span><text:span text:style-name="T672_5">monitors</text:span></text:p>
            </table:table-cell>
            <table:table-cell table:style-name="Cell350">
              <text:p text:style-name="P673"><text:span text:style-name="T673_1">-</text:span></text:p>
            </table:table-cell>
            <table:table-cell table:style-name="Cell351">
              <text:p text:style-name="P674"><text:span text:style-name="T674_1">-</text:span></text:p>
            </table:table-cell>
            <table:table-cell table:style-name="Cell352">
              <text:p text:style-name="P675"><text:span text:style-name="T675_1">95,000</text:span></text:p>
            </table:table-cell>
            <table:table-cell table:style-name="Cell353">
              <text:p text:style-name="P676"><text:span text:style-name="T676_1">95,000</text:span></text:p>
            </table:table-cell>
          </table:table-row>
          <table:table-row table:style-name="Row80">
            <table:table-cell table:style-name="Cell354">
              <text:p text:style-name="P677"><text:span text:style-name="T677_1">Sub-total</text:span><text:span text:style-name="T677_2"><text:s/></text:span><text:span text:style-name="T677_3">OCV</text:span></text:p>
            </table:table-cell>
            <table:table-cell table:style-name="Cell355">
              <text:p text:style-name="P678"><text:span text:style-name="T678_1">-</text:span></text:p>
            </table:table-cell>
            <table:table-cell table:style-name="Cell356">
              <text:p text:style-name="P679"><text:span text:style-name="T679_1">-</text:span></text:p>
            </table:table-cell>
            <table:table-cell table:style-name="Cell357">
              <text:p text:style-name="P680"><text:span text:style-name="T680_1">520,000</text:span></text:p>
            </table:table-cell>
            <table:table-cell table:style-name="Cell358">
              <text:p text:style-name="P681"><text:span text:style-name="T681_1">520,000</text:span></text:p>
            </table:table-cell>
          </table:table-row>
          <table:table-row table:style-name="Row81">
            <table:table-cell table:style-name="Cell359">
              <text:p text:style-name="P682"><text:span text:style-name="T682_1">Total</text:span><text:span text:style-name="T682_2"><text:s/></text:span><text:span text:style-name="T682_3">Agency</text:span><text:span text:style-name="T682_4"><text:s/></text:span><text:span text:style-name="T682_5">programming</text:span></text:p>
            </table:table-cell>
            <table:table-cell table:style-name="Cell360">
              <text:p text:style-name="P683"><text:span text:style-name="T683_1">3,546,297</text:span></text:p>
            </table:table-cell>
            <table:table-cell table:style-name="Cell361">
              <text:p text:style-name="P684"><text:span text:style-name="T684_1">4,629,630</text:span></text:p>
            </table:table-cell>
            <table:table-cell table:style-name="Cell362">
              <text:p text:style-name="P685"><text:span text:style-name="T685_1">4,126,075</text:span></text:p>
            </table:table-cell>
            <table:table-cell table:style-name="Cell363">
              <text:p text:style-name="P686"><text:span text:style-name="T686_1">8,755,705</text:span></text:p>
            </table:table-cell>
          </table:table-row>
          <table:table-row table:style-name="Row82">
            <table:table-cell table:style-name="Cell364">
              <text:p text:style-name="P687"><text:span text:style-name="T687_1">UNICEF</text:span><text:span text:style-name="T687_2"><text:s/></text:span><text:span text:style-name="T687_3">Cost</text:span><text:span text:style-name="T687_4"><text:s/></text:span><text:span text:style-name="T687_5">Recovery</text:span><text:span text:style-name="T687_6"><text:s/></text:span><text:span text:style-name="T687_7">(8%)<text:s/>WHO<text:s/>PSC<text:s/>(7%)</text:span></text:p>
            </table:table-cell>
            <table:table-cell table:style-name="Cell365">
              <text:p text:style-name="P688"><text:span text:style-name="T688_1">283,704</text:span></text:p>
            </table:table-cell>
            <table:table-cell table:style-name="Cell366">
              <text:p text:style-name="P689"><text:span text:style-name="T689_1">370,370</text:span></text:p>
            </table:table-cell>
            <table:table-cell table:style-name="Cell367">
              <text:p text:style-name="P690"><text:span text:style-name="T690_1">317,290</text:span></text:p>
            </table:table-cell>
            <table:table-cell table:style-name="Cell368">
              <text:p text:style-name="P691"><text:span text:style-name="T691_1">687,660</text:span></text:p>
            </table:table-cell>
          </table:table-row>
          <table:table-row table:style-name="Row83">
            <table:table-cell table:style-name="Cell369">
              <text:p text:style-name="P692"><text:span text:style-name="T692_1">WHO</text:span><text:span text:style-name="T692_2"><text:s/></text:span><text:span text:style-name="T692_3">-<text:s/>Supplies</text:span><text:span text:style-name="T692_4"><text:s/></text:span><text:span text:style-name="T692_5">shipment,<text:s/>storage</text:span><text:span text:style-name="T692_6"><text:s/></text:span><text:span text:style-name="T692_7">and<text:s/>transport<text:s/>cost<text:s/>(10%)</text:span></text:p>
            </table:table-cell>
            <table:table-cell table:style-name="Cell370">
              <text:p text:style-name="P693"/>
            </table:table-cell>
            <table:table-cell table:style-name="Cell371">
              <text:p text:style-name="P694"/>
            </table:table-cell>
            <table:table-cell table:style-name="Cell372">
              <text:p text:style-name="P695"><text:span text:style-name="T695_1">159,028</text:span></text:p>
            </table:table-cell>
            <table:table-cell table:style-name="Cell373">
              <text:p text:style-name="P696"><text:span text:style-name="T696_1">159,028</text:span></text:p>
            </table:table-cell>
          </table:table-row>
          <table:table-row table:style-name="Row84">
            <table:table-cell table:style-name="Cell374">
              <text:p text:style-name="P697"><text:span text:style-name="T697_1">WHO</text:span><text:span text:style-name="T697_2"><text:s/></text:span><text:span text:style-name="T697_3">-</text:span><text:span text:style-name="T697_4"><text:s/></text:span><text:span text:style-name="T697_5">HR</text:span><text:span text:style-name="T697_6"><text:s/></text:span><text:span text:style-name="T697_7">and</text:span><text:span text:style-name="T697_8"><text:s/></text:span><text:span text:style-name="T697_9">Operations</text:span><text:span text:style-name="T697_10"><text:s/></text:span><text:span text:style-name="T697_11">Support<text:s/></text:span><text:span text:style-name="T697_12">(10%)</text:span></text:p>
            </table:table-cell>
            <table:table-cell table:style-name="Cell375">
              <text:p text:style-name="P698"/>
            </table:table-cell>
            <table:table-cell table:style-name="Cell376">
              <text:p text:style-name="P699"/>
            </table:table-cell>
            <table:table-cell table:style-name="Cell377">
              <text:p text:style-name="P700"><text:span text:style-name="T700_1">397,607</text:span></text:p>
            </table:table-cell>
            <table:table-cell table:style-name="Cell378">
              <text:p text:style-name="P701"><text:span text:style-name="T701_1">397,607</text:span></text:p>
            </table:table-cell>
          </table:table-row>
          <table:table-row table:style-name="Row85">
            <table:table-cell table:style-name="Cell379">
              <text:p text:style-name="P702"><text:span text:style-name="T702_1">Total</text:span><text:span text:style-name="T702_2"><text:s/></text:span><text:span text:style-name="T702_3">Request</text:span><text:span text:style-name="T702_4"><text:s/></text:span><text:span text:style-name="T702_5">to</text:span><text:span text:style-name="T702_6"><text:s/></text:span><text:span text:style-name="T702_7">FCDO</text:span><text:span text:style-name="T702_8"><text:s/></text:span><text:span text:style-name="T702_9">and</text:span><text:span text:style-name="T702_10"><text:s/></text:span><text:span text:style-name="T702_11">KSrelief</text:span></text:p>
            </table:table-cell>
            <table:table-cell table:style-name="Cell380">
              <text:p text:style-name="P703"><text:span text:style-name="T703_1">3,830,000</text:span></text:p>
            </table:table-cell>
            <table:table-cell table:style-name="Cell381">
              <text:p text:style-name="P704"><text:span text:style-name="T704_1">5,000,000</text:span></text:p>
            </table:table-cell>
            <table:table-cell table:style-name="Cell382">
              <text:p text:style-name="P705"><text:span text:style-name="T705_1">5,000,000</text:span></text:p>
            </table:table-cell>
            <table:table-cell table:style-name="Cell383">
              <text:p text:style-name="P706"><text:span text:style-name="T706_1">10,000,000</text:span></text:p>
            </table:table-cell>
          </table:table-row>
        </table:table>
        <text:p text:style-name="P707"/>
        <text:list text:style-name="LS2" xml:id="list49" text:continue-list="list41">
          <text:list-item>
            <text:h text:style-name="P708" text:outline-level="2"><text:span text:style-name="T708_1">Coordination</text:span></text:h>
          </text:list-item>
        </text:list>
        <text:p text:style-name="P709"/>
        <text:p text:style-name="P710"><text:span text:style-name="T710_1">As<text:s/>part<text:s/>of<text:s/>the<text:s/>joint<text:s/>response,<text:s/>UNICEF<text:s/>and<text:s/>WHO<text:s/>will<text:s/>maintain<text:s/>close<text:s/>coordination<text:s/>to<text:s/>ensure<text:s/>there<text:s/>is<text:s/>no<text:s/>duplication<text:s/>or<text:s/>overlap<text:s/>in<text:s/>terms<text:s/>of<text:s/>locations<text:s/>and<text:s/>beneficiaries<text:s/>to<text:s/>be<text:s/>reached.<text:s/>WHO<text:s/>will<text:s/>continue<text:s/>to<text:s/>provide<text:s/>overall<text:s/>leadership<text:s/>and<text:s/>coordination<text:s/>for<text:s/>the<text:s/>implementation<text:s/>of<text:s/>the<text:s/>cholera<text:s/>response.<text:s/>Regular<text:s/>updates<text:s/>will<text:s/>also<text:s/>be<text:s/>shared<text:s/>with<text:s/>all<text:s/>health<text:s/>sector<text:s/>partners<text:s/>through<text:s/>monthly<text:s/>health<text:s/>cluster<text:s/>meetings<text:s/>(national<text:s/>and<text:s/>sub-national)</text:span><text:span text:style-name="T710_2"><text:s/></text:span><text:span text:style-name="T710_3">and</text:span><text:span text:style-name="T710_4"><text:s/></text:span><text:span text:style-name="T710_5">critical</text:span><text:span text:style-name="T710_6"><text:s/></text:span><text:span text:style-name="T710_7">gaps</text:span><text:span text:style-name="T710_8"><text:s/></text:span><text:span text:style-name="T710_9">to</text:span><text:span text:style-name="T710_10"><text:s/></text:span><text:span text:style-name="T710_11">be</text:span><text:span text:style-name="T710_12"><text:s/></text:span><text:span text:style-name="T710_13">addressed</text:span><text:span text:style-name="T710_14"><text:s/></text:span><text:span text:style-name="T710_15">identified.</text:span><text:span text:style-name="T710_16"><text:s/></text:span><text:span text:style-name="T710_17">As</text:span><text:span text:style-name="T710_18"><text:s/></text:span><text:span text:style-name="T710_19">the</text:span><text:span text:style-name="T710_20"><text:s/></text:span><text:span text:style-name="T710_21">leader</text:span><text:span text:style-name="T710_22"><text:s/></text:span><text:span text:style-name="T710_23">of</text:span><text:span text:style-name="T710_24"><text:s/></text:span><text:span text:style-name="T710_25">the</text:span><text:span text:style-name="T710_26"><text:s/></text:span><text:span text:style-name="T710_27">Cholera</text:span><text:span text:style-name="T710_28"><text:s/></text:span><text:span text:style-name="T710_29">Task</text:span><text:span text:style-name="T710_30"><text:s/></text:span><text:span text:style-name="T710_31">Force,</text:span><text:span text:style-name="T710_32"><text:s/></text:span><text:span text:style-name="T710_33">UNICEF</text:span><text:span text:style-name="T710_34"><text:s/></text:span><text:span text:style-name="T710_35">will<text:s/>coordinate<text:s/>response<text:s/>actions<text:s/>and<text:s/>continue<text:s/>to<text:s/>mobilize<text:s/>resources<text:s/>for<text:s/>the<text:s/>cholera<text:s/>outbreak.<text:s/>Both<text:s/>agencies<text:s/>will<text:s/>ensure<text:s/>close<text:s/>coordination<text:s/>and<text:s/>collaboration<text:s/>with<text:s/>the<text:s/>relevant<text:s/>ministries<text:s/>and<text:s/>government<text:s/>departments<text:s/>(MoH,<text:s/>GHOs<text:s/>and<text:s/>DHOs)<text:s/>as<text:s/>well<text:s/>as<text:s/>align<text:s/>efforts<text:s/>with<text:s/>other<text:s/>UN<text:s/>agencies<text:s/>and<text:s/>stakeholders<text:s/>to<text:s/>maximize<text:s/></text:span><text:span text:style-name="T710_36">impact.</text:span></text:p>
        <text:p text:style-name="P711"/>
        <text:list text:style-name="LS2" xml:id="list50" text:continue-list="list41">
          <text:list-item>
            <text:h text:style-name="P712" text:outline-level="2"><text:span text:style-name="T712_1">Reporting</text:span></text:h>
          </text:list-item>
        </text:list>
        <text:p text:style-name="P713"/>
        <text:p text:style-name="P714"><text:span text:style-name="T714_1">UNICEF</text:span><text:span text:style-name="T714_2"><text:s/></text:span><text:span text:style-name="T714_3">and</text:span><text:span text:style-name="T714_4"><text:s/></text:span><text:span text:style-name="T714_5">WHO</text:span><text:span text:style-name="T714_6"><text:s/></text:span><text:span text:style-name="T714_7">will</text:span><text:span text:style-name="T714_8"><text:s/></text:span><text:span text:style-name="T714_9">submit</text:span><text:span text:style-name="T714_10"><text:s/></text:span><text:span text:style-name="T714_11">separate</text:span><text:span text:style-name="T714_12"><text:s/></text:span><text:span text:style-name="T714_13">final</text:span><text:span text:style-name="T714_14"><text:s/></text:span><text:span text:style-name="T714_15">report</text:span><text:span text:style-name="T714_16"><text:s/></text:span><text:span text:style-name="T714_17">to</text:span><text:span text:style-name="T714_18"><text:s/></text:span><text:span text:style-name="T714_19">FCDO</text:span><text:span text:style-name="T714_20"><text:s/></text:span><text:span text:style-name="T714_21">and</text:span><text:span text:style-name="T714_22"><text:s/></text:span><text:span text:style-name="T714_23">KSrelief</text:span><text:span text:style-name="T714_24"><text:s/></text:span><text:span text:style-name="T714_25">respectively</text:span><text:span text:style-name="T714_26"><text:s/></text:span><text:span text:style-name="T714_27">one</text:span><text:span text:style-name="T714_28"><text:s/></text:span><text:span text:style-name="T714_29">month</text:span><text:span text:style-name="T714_30"><text:s/></text:span><text:span text:style-name="T714_31">after</text:span><text:span text:style-name="T714_32"><text:s/></text:span><text:span text:style-name="T714_33">the<text:s/></text:span><text:span text:style-name="T714_34">end</text:span><text:span text:style-name="T714_35"><text:s/></text:span><text:span text:style-name="T714_36">of</text:span><text:span text:style-name="T714_37"><text:s/></text:span><text:span text:style-name="T714_38">the</text:span><text:span text:style-name="T714_39"><text:s/></text:span><text:span text:style-name="T714_40">grant</text:span><text:span text:style-name="T714_41"><text:s/></text:span><text:span text:style-name="T714_42">for</text:span><text:span text:style-name="T714_43"><text:s/></text:span><text:span text:style-name="T714_44">the</text:span><text:span text:style-name="T714_45"><text:s/></text:span><text:span text:style-name="T714_46">requested</text:span><text:span text:style-name="T714_47"><text:s/></text:span><text:span text:style-name="T714_48">contribution,</text:span><text:span text:style-name="T714_49"><text:s/></text:span><text:span text:style-name="T714_50">reporting</text:span><text:span text:style-name="T714_51"><text:s/></text:span><text:span text:style-name="T714_52">on</text:span><text:span text:style-name="T714_53"><text:s/></text:span><text:span text:style-name="T714_54">the</text:span><text:span text:style-name="T714_55"><text:s/></text:span><text:span text:style-name="T714_56">achievements</text:span><text:span text:style-name="T714_57"><text:s/></text:span><text:span text:style-name="T714_58">made</text:span><text:span text:style-name="T714_59"><text:s/></text:span><text:span text:style-name="T714_60">and</text:span><text:span text:style-name="T714_61"><text:s/></text:span><text:span text:style-name="T714_62">in</text:span><text:span text:style-name="T714_63"><text:s/></text:span><text:span text:style-name="T714_64">line</text:span><text:span text:style-name="T714_65"><text:s/></text:span><text:span text:style-name="T714_66">with</text:span><text:span text:style-name="T714_67"><text:s/></text:span><text:span text:style-name="T714_68">UNICEF<text:s/></text:span><text:span text:style-name="T714_69">and<text:s/>WHO<text:s/>rules<text:s/>and<text:s/>practices.</text:span></text:p>
      </text:section>
      <text:section text:style-name="S18" text:name="S18">
        <text:p text:style-name="P715"/>
        <text:list text:style-name="LS2" xml:id="list51" text:continue-list="list41">
          <text:list-item>
            <text:h text:style-name="P716" text:outline-level="2"><text:span text:style-name="T716_1">Activities</text:span><text:span text:style-name="T716_2"><text:s/></text:span><text:span text:style-name="T716_3">and</text:span><text:span text:style-name="T716_4"><text:s/></text:span><text:span text:style-name="T716_5">targets</text:span></text:h>
          </text:list-item>
        </text:list>
        <text:p text:style-name="P717"/>
        <table:table table:style-name="Table8"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row table:style-name="Row86">
            <table:table-cell table:style-name="Cell384">
              <text:p text:style-name="P718"><text:span text:style-name="T718_1">Intervention<text:s/>Pillar</text:span></text:p>
            </table:table-cell>
            <table:table-cell table:style-name="Cell385">
              <text:p text:style-name="P719"><text:span text:style-name="T719_1">Activity</text:span></text:p>
            </table:table-cell>
            <table:table-cell table:style-name="Cell386">
              <text:p text:style-name="P720"><text:span text:style-name="T720_1">UNICEF</text:span></text:p>
              <text:p text:style-name="P721"><text:span text:style-name="T721_1">target</text:span></text:p>
            </table:table-cell>
            <table:table-cell table:style-name="Cell387">
              <text:p text:style-name="P722"><text:span text:style-name="T722_1">WHO</text:span><text:span text:style-name="T722_2"><text:s/></text:span><text:span text:style-name="T722_3">target</text:span></text:p>
            </table:table-cell>
            <table:table-cell table:style-name="Cell388">
              <text:p text:style-name="P723"><text:span text:style-name="T723_1">Reporting<text:s/>frequency</text:span></text:p>
            </table:table-cell>
            <table:table-cell table:style-name="Cell389">
              <text:p text:style-name="P724"><text:span text:style-name="T724_1">MoVs</text:span></text:p>
            </table:table-cell>
          </table:table-row>
          <table:table-row table:style-name="Row87">
            <table:table-cell table:style-name="Cell390" table:number-rows-spanned="5">
              <text:p text:style-name="P725"><text:span text:style-name="T725_1">Leadership</text:span><text:span text:style-name="T725_2"><text:s/></text:span><text:span text:style-name="T725_3">and<text:s/></text:span><text:span text:style-name="T725_4">Coordination</text:span></text:p>
            </table:table-cell>
            <table:table-cell table:style-name="Cell391">
              <text:p text:style-name="P726"><text:span text:style-name="T726_1">Conduct</text:span><text:span text:style-name="T726_2"><text:s/></text:span><text:span text:style-name="T726_3">Intra</text:span></text:p>
              <text:p text:style-name="P727"><text:span text:style-name="T727_1">Action<text:s/>Review<text:s/>(IAR)</text:span><text:span text:style-name="T727_2"><text:s/></text:span><text:span text:style-name="T727_3">in</text:span><text:span text:style-name="T727_4"><text:s/></text:span><text:span text:style-name="T727_5">the</text:span><text:span text:style-name="T727_6"><text:s/></text:span><text:span text:style-name="T727_7">North</text:span></text:p>
            </table:table-cell>
            <table:table-cell table:style-name="Cell392">
              <text:p text:style-name="P728"><text:span text:style-name="T728_1">-</text:span></text:p>
            </table:table-cell>
            <table:table-cell table:style-name="Cell393">
              <text:p text:style-name="P729"><text:span text:style-name="T729_1">1</text:span><text:span text:style-name="T729_2"><text:s/></text:span><text:span text:style-name="T729_3">IAR</text:span></text:p>
            </table:table-cell>
            <table:table-cell table:style-name="Cell394">
              <text:p text:style-name="P730"><text:span text:style-name="T730_1">After</text:span><text:span text:style-name="T730_2"><text:s/></text:span><text:span text:style-name="T730_3">the<text:s/></text:span><text:span text:style-name="T730_4">IAR</text:span></text:p>
            </table:table-cell>
            <table:table-cell table:style-name="Cell395">
              <text:p text:style-name="P731"><text:span text:style-name="T731_1">IAR</text:span><text:span text:style-name="T731_2"><text:s/></text:span><text:span text:style-name="T731_3">Report,</text:span><text:span text:style-name="T731_4"><text:s/></text:span><text:span text:style-name="T731_5">M&amp;E<text:s/></text:span><text:span text:style-name="T731_6">Reports</text:span></text:p>
            </table:table-cell>
          </table:table-row>
          <table:table-row table:style-name="Row88">
            <table:covered-table-cell table:style-name="Cell396">
              <text:p text:style-name="P732"/>
            </table:covered-table-cell>
            <table:table-cell table:style-name="Cell397">
              <text:p text:style-name="P733"><text:span text:style-name="T733_1">Support<text:s/>EOC<text:s/>operations<text:s/>for<text:s/>the<text:s/>Cholera</text:span><text:span text:style-name="T733_2"><text:s/></text:span><text:span text:style-name="T733_3">Taskforce</text:span></text:p>
            </table:table-cell>
            <table:table-cell table:style-name="Cell398">
              <text:p text:style-name="P734"><text:span text:style-name="T734_1">-</text:span></text:p>
            </table:table-cell>
            <table:table-cell table:style-name="Cell399">
              <text:p text:style-name="P735"><text:span text:style-name="T735_1">8</text:span><text:span text:style-name="T735_2"><text:s/></text:span><text:span text:style-name="T735_3">EOCs</text:span></text:p>
            </table:table-cell>
            <table:table-cell table:style-name="Cell400">
              <text:p text:style-name="P736"><text:span text:style-name="T736_1">Quarterly</text:span></text:p>
            </table:table-cell>
            <table:table-cell table:style-name="Cell401">
              <text:p text:style-name="P737"><text:span text:style-name="T737_1">EOCs</text:span><text:span text:style-name="T737_2"><text:s/></text:span><text:span text:style-name="T737_3">reports</text:span></text:p>
            </table:table-cell>
          </table:table-row>
          <table:table-row table:style-name="Row89">
            <table:covered-table-cell table:style-name="Cell402">
              <text:p text:style-name="P738"/>
            </table:covered-table-cell>
            <table:table-cell table:style-name="Cell403">
              <text:p text:style-name="P739"><text:span text:style-name="T739_1">Advocacy<text:s/></text:span><text:span text:style-name="T739_2">workshop<text:s/>for<text:s/>Cholera</text:span><text:span text:style-name="T739_3"><text:s/></text:span><text:span text:style-name="T739_4">Taskforce<text:s/></text:span><text:span text:style-name="T739_5">members</text:span></text:p>
            </table:table-cell>
            <table:table-cell table:style-name="Cell404">
              <text:p text:style-name="P740"><text:span text:style-name="T740_1">-</text:span></text:p>
            </table:table-cell>
            <table:table-cell table:style-name="Cell405">
              <text:p text:style-name="P741"><text:span text:style-name="T741_1">2</text:span><text:span text:style-name="T741_2"><text:s/></text:span><text:span text:style-name="T741_3">workshops</text:span></text:p>
            </table:table-cell>
            <table:table-cell table:style-name="Cell406">
              <text:p text:style-name="P742"><text:span text:style-name="T742_1">After<text:s/>the<text:s/></text:span><text:span text:style-name="T742_2">workshop</text:span></text:p>
            </table:table-cell>
            <table:table-cell table:style-name="Cell407">
              <text:p text:style-name="P743"><text:span text:style-name="T743_1">Workshop</text:span><text:span text:style-name="T743_2"><text:s/></text:span><text:span text:style-name="T743_3">reports,<text:s/>M&amp;E<text:s/>Reports</text:span></text:p>
            </table:table-cell>
          </table:table-row>
          <table:table-row table:style-name="Row90">
            <table:covered-table-cell table:style-name="Cell408">
              <text:p text:style-name="P744"/>
            </table:covered-table-cell>
            <table:table-cell table:style-name="Cell409">
              <text:p text:style-name="P745"><text:span text:style-name="T745_1">Conduct</text:span><text:span text:style-name="T745_2"><text:tab/></text:span><text:span text:style-name="T745_3">After</text:span></text:p>
              <text:p text:style-name="P746"><text:span text:style-name="T746_1">Action</text:span><text:span text:style-name="T746_2"><text:tab/></text:span><text:span text:style-name="T746_3">Reviews<text:s/>(AAR)</text:span></text:p>
            </table:table-cell>
            <table:table-cell table:style-name="Cell410">
              <text:p text:style-name="P747"><text:span text:style-name="T747_1">-</text:span></text:p>
            </table:table-cell>
            <table:table-cell table:style-name="Cell411">
              <text:p text:style-name="P748"><text:span text:style-name="T748_1">2</text:span><text:span text:style-name="T748_2"><text:s/></text:span><text:span text:style-name="T748_3">AAR</text:span></text:p>
            </table:table-cell>
            <table:table-cell table:style-name="Cell412">
              <text:p text:style-name="P749"><text:span text:style-name="T749_1">After</text:span><text:span text:style-name="T749_2"><text:s/></text:span><text:span text:style-name="T749_3">the<text:s/></text:span><text:span text:style-name="T749_4">AAR</text:span></text:p>
            </table:table-cell>
            <table:table-cell table:style-name="Cell413">
              <text:p text:style-name="P750"><text:span text:style-name="T750_1">AAR</text:span><text:span text:style-name="T750_2"><text:s/></text:span><text:span text:style-name="T750_3">Reports,</text:span><text:span text:style-name="T750_4"><text:s/></text:span><text:span text:style-name="T750_5">M&amp;E<text:s/></text:span><text:span text:style-name="T750_6">Reports</text:span></text:p>
            </table:table-cell>
          </table:table-row>
          <table:table-row table:style-name="Row91">
            <table:covered-table-cell table:style-name="Cell414">
              <text:p text:style-name="P751"/>
            </table:covered-table-cell>
            <table:table-cell table:style-name="Cell415">
              <text:p text:style-name="P752"><text:span text:style-name="T752_1">Support<text:s/>joint<text:s/>supervision<text:s/>to<text:s/>monitor<text:s/>the<text:s/>response<text:s/>by<text:s/>the<text:s/>Cholera</text:span><text:span text:style-name="T752_2"><text:s/></text:span><text:span text:style-name="T752_3">Taskforce</text:span></text:p>
              <text:p text:style-name="P753"><text:span text:style-name="T753_1">members</text:span></text:p>
            </table:table-cell>
            <table:table-cell table:style-name="Cell416">
              <text:p text:style-name="P754"><text:span text:style-name="T754_1">-</text:span></text:p>
            </table:table-cell>
            <table:table-cell table:style-name="Cell417">
              <text:p text:style-name="P755"><text:span text:style-name="T755_1">12</text:span><text:span text:style-name="T755_2"><text:s/></text:span><text:span text:style-name="T755_3">visits</text:span></text:p>
            </table:table-cell>
            <table:table-cell table:style-name="Cell418">
              <text:p text:style-name="P756"><text:span text:style-name="T756_1">Quarterly</text:span></text:p>
            </table:table-cell>
            <table:table-cell table:style-name="Cell419">
              <text:p text:style-name="P757"><text:span text:style-name="T757_1">Joint</text:span><text:span text:style-name="T757_2"><text:s/></text:span><text:span text:style-name="T757_3">supervision<text:s/></text:span><text:span text:style-name="T757_4">reports</text:span></text:p>
            </table:table-cell>
          </table:table-row>
          <table:table-row table:style-name="Row92">
            <table:table-cell table:style-name="Cell420">
              <text:p text:style-name="P758"/>
            </table:table-cell>
            <table:table-cell table:style-name="Cell421">
              <text:p text:style-name="P759"><text:span text:style-name="T759_1">Joint<text:s/>indicator:<text:s/></text:span><text:span text:style-name="T759_2">Cholera</text:span><text:span text:style-name="T759_3"><text:s/></text:span><text:span text:style-name="T759_4">Taskforce<text:s/>donor<text:s/>meetings</text:span></text:p>
              <text:p text:style-name="P760"><text:span text:style-name="T760_1">organized</text:span></text:p>
            </table:table-cell>
            <table:table-cell table:style-name="Cell422" table:number-columns-spanned="2">
              <text:p text:style-name="P761"><text:span text:style-name="T761_1">2</text:span><text:span text:style-name="T761_2"><text:s/></text:span><text:span text:style-name="T761_3">before</text:span><text:span text:style-name="T761_4"><text:s/></text:span><text:span text:style-name="T761_5">end</text:span><text:span text:style-name="T761_6"><text:s/></text:span><text:span text:style-name="T761_7">of</text:span><text:span text:style-name="T761_8"><text:s/>March</text:span></text:p>
            </table:table-cell>
            <table:covered-table-cell/>
            <table:table-cell table:style-name="Cell423">
              <text:p text:style-name="P762"><text:span text:style-name="T762_1">End</text:span><text:span text:style-name="T762_2"><text:s/></text:span><text:span text:style-name="T762_3">of<text:s/></text:span><text:span text:style-name="T762_4">project</text:span></text:p>
            </table:table-cell>
            <table:table-cell table:style-name="Cell424">
              <text:p text:style-name="P763"><text:span text:style-name="T763_1">MoH</text:span><text:span text:style-name="T763_2"><text:s/></text:span><text:span text:style-name="T763_3">Reports</text:span></text:p>
            </table:table-cell>
          </table:table-row>
          <table:table-row table:style-name="Row93">
            <table:table-cell table:style-name="Cell425" table:number-rows-spanned="3">
              <text:p text:style-name="P764"><text:span text:style-name="T764_1">Surveillance,<text:s/></text:span><text:span text:style-name="T764_2">Laboratories</text:span><text:span text:style-name="T764_3"><text:s/></text:span><text:span text:style-name="T764_4">and<text:s/></text:span><text:span text:style-name="T764_5">RRT</text:span></text:p>
            </table:table-cell>
            <table:table-cell table:style-name="Cell426">
              <text:p text:style-name="P765"><text:span text:style-name="T765_1">Support</text:span><text:span text:style-name="T765_2"><text:s/></text:span><text:span text:style-name="T765_3">for</text:span><text:span text:style-name="T765_4"><text:s/></text:span><text:span text:style-name="T765_5">10,000<text:s/>RRT<text:s/>missions</text:span></text:p>
              <text:p text:style-name="P766"><text:span text:style-name="T766_1">including<text:s/>for<text:s/>sample</text:span><text:span text:style-name="T766_2"><text:s/></text:span><text:span text:style-name="T766_3">transport</text:span></text:p>
            </table:table-cell>
            <table:table-cell table:style-name="Cell427">
              <text:p text:style-name="P767"><text:span text:style-name="T767_1">-</text:span></text:p>
            </table:table-cell>
            <table:table-cell table:style-name="Cell428">
              <text:p text:style-name="P768"><text:span text:style-name="T768_1">10,000</text:span><text:span text:style-name="T768_2"><text:s/></text:span><text:span text:style-name="T768_3">RRTs’</text:span></text:p>
              <text:p text:style-name="P769"><text:span text:style-name="T769_1">Missions</text:span></text:p>
            </table:table-cell>
            <table:table-cell table:style-name="Cell429">
              <text:p text:style-name="P770"><text:span text:style-name="T770_1">Quarterly</text:span></text:p>
            </table:table-cell>
            <table:table-cell table:style-name="Cell430">
              <text:p text:style-name="P771"><text:span text:style-name="T771_1">RRTs,</text:span><text:span text:style-name="T771_2"><text:s/></text:span><text:span text:style-name="T771_3">reports,</text:span><text:span text:style-name="T771_4"><text:s/></text:span><text:span text:style-name="T771_5">MoH<text:s/></text:span><text:span text:style-name="T771_6">Reports</text:span></text:p>
            </table:table-cell>
          </table:table-row>
          <table:table-row table:style-name="Row94">
            <table:covered-table-cell table:style-name="Cell431">
              <text:p text:style-name="P772"/>
            </table:covered-table-cell>
            <table:table-cell table:style-name="Cell432">
              <text:p text:style-name="P773"><text:span text:style-name="T773_1">Procuring<text:s/>RRT<text:s/>kits<text:s/>for<text:s/>the<text:s/>field<text:s/>visits<text:s/>response<text:s/>(Only<text:s/>B<text:s/>type,<text:s/>999<text:s/>kits<text:s/>for<text:s/>333<text:s/>RRT<text:s/>teams)<text:s/>including</text:span></text:p>
              <text:p text:style-name="P774"><text:span text:style-name="T774_1">the</text:span><text:span text:style-name="T774_2"><text:s/></text:span><text:span text:style-name="T774_3">gathering</text:span><text:span text:style-name="T774_4"><text:s/></text:span><text:span text:style-name="T774_5">fees<text:s/>(1<text:s/>USD<text:s/>/kit)</text:span></text:p>
            </table:table-cell>
            <table:table-cell table:style-name="Cell433">
              <text:p text:style-name="P775"><text:span text:style-name="T775_1">-</text:span></text:p>
            </table:table-cell>
            <table:table-cell table:style-name="Cell434">
              <text:p text:style-name="P776"><text:span text:style-name="T776_1">999</text:span><text:span text:style-name="T776_2"><text:s/></text:span><text:span text:style-name="T776_3">RRTs’</text:span></text:p>
              <text:p text:style-name="P777"><text:span text:style-name="T777_1">Kits</text:span></text:p>
            </table:table-cell>
            <table:table-cell table:style-name="Cell435">
              <text:p text:style-name="P778"><text:span text:style-name="T778_1">Quarterly</text:span></text:p>
            </table:table-cell>
            <table:table-cell table:style-name="Cell436">
              <text:p text:style-name="P779"><text:span text:style-name="T779_1">Waybills,</text:span><text:span text:style-name="T779_2"><text:s/></text:span><text:span text:style-name="T779_3">Receipting<text:s/>notes,<text:s/>M&amp;E<text:s/>verification<text:s/>reports</text:span></text:p>
            </table:table-cell>
          </table:table-row>
          <table:table-row table:style-name="Row95">
            <table:covered-table-cell table:style-name="Cell437">
              <text:p text:style-name="P780"/>
            </table:covered-table-cell>
            <table:table-cell table:style-name="Cell438">
              <text:p text:style-name="P781"><text:span text:style-name="T781_1">Capacity</text:span><text:span text:style-name="T781_2"><text:s/></text:span><text:span text:style-name="T781_3">building<text:s/>workshops<text:s/>on<text:s/>food<text:s/>and<text:s/>water<text:s/>proper<text:s/>samples<text:s/>testing,<text:s/>sample<text:s/></text:span><text:span text:style-name="T781_4">transportations,<text:s/></text:span><text:span text:style-name="T781_5">quality<text:s/>of<text:s/></text:span><text:span text:style-name="T781_6">sampling,<text:s/></text:span><text:span text:style-name="T781_7">interpretations<text:s/>of<text:s/>the<text:s/>results,<text:s/>data</text:span></text:p>
              <text:p text:style-name="P782"><text:span text:style-name="T782_1">management</text:span><text:span text:style-name="T782_2"><text:s/></text:span><text:span text:style-name="T782_3">and<text:s/></text:span><text:span text:style-name="T782_4">reporting</text:span></text:p>
            </table:table-cell>
            <table:table-cell table:style-name="Cell439">
              <text:p text:style-name="P783"><text:span text:style-name="T783_1">-</text:span></text:p>
            </table:table-cell>
            <table:table-cell table:style-name="Cell440">
              <text:p text:style-name="P784"><text:span text:style-name="T784_1">180</text:span></text:p>
              <text:p text:style-name="P785"><text:span text:style-name="T785_1">participants</text:span></text:p>
            </table:table-cell>
            <table:table-cell table:style-name="Cell441">
              <text:p text:style-name="P786"><text:span text:style-name="T786_1">After<text:s/>the<text:s/></text:span><text:span text:style-name="T786_2">workshop</text:span></text:p>
            </table:table-cell>
            <table:table-cell table:style-name="Cell442">
              <text:p text:style-name="P787"><text:span text:style-name="T787_1">Workshop</text:span><text:span text:style-name="T787_2"><text:s/></text:span><text:span text:style-name="T787_3">reports,<text:s/>M&amp;E<text:s/>Reports</text:span></text:p>
            </table:table-cell>
          </table:table-row>
        </table:table>
      </text:section>
      <text:section text:style-name="S19" text:name="S19">
        <text:p text:style-name="P788"/>
        <table:table table:style-name="Table9"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row table:style-name="Row96">
            <table:table-cell table:style-name="Cell443">
              <text:p text:style-name="P789"/>
            </table:table-cell>
            <table:table-cell table:style-name="Cell444">
              <text:p text:style-name="P790"><text:span text:style-name="T790_1">Procurement<text:s/>and<text:s/>distribution<text:s/>of<text:s/></text:span><text:span text:style-name="T790_2">laboratory<text:s/></text:span><text:span text:style-name="T790_3">supplies,</text:span><text:span text:style-name="T790_4"><text:s/></text:span><text:span text:style-name="T790_5">transport<text:s/>medium,<text:s/>testing<text:s/>kits,<text:s/>and<text:s/>reagents<text:s/>for<text:s/>6<text:s/>CPHLs<text:s/>including<text:s/>the<text:s/>capacity</text:span><text:span text:style-name="T790_6"><text:s/></text:span><text:span text:style-name="T790_7">to</text:span><text:span text:style-name="T790_8"><text:s/></text:span><text:span text:style-name="T790_9">test</text:span><text:span text:style-name="T790_10"><text:s/></text:span><text:span text:style-name="T790_11">for<text:s/>food<text:s/>and<text:s/>water</text:span></text:p>
              <text:p text:style-name="P791"><text:span text:style-name="T791_1">samples</text:span></text:p>
            </table:table-cell>
            <table:table-cell table:style-name="Cell445">
              <text:p text:style-name="P792"><text:span text:style-name="T792_1">-</text:span></text:p>
            </table:table-cell>
            <table:table-cell table:style-name="Cell446">
              <text:p text:style-name="P793"><text:span text:style-name="T793_1">6</text:span><text:span text:style-name="T793_2"><text:s/></text:span><text:span text:style-name="T793_3">CPHL</text:span></text:p>
            </table:table-cell>
            <table:table-cell table:style-name="Cell447">
              <text:p text:style-name="P794"><text:span text:style-name="T794_1">Quarterly</text:span></text:p>
            </table:table-cell>
            <table:table-cell table:style-name="Cell448">
              <text:p text:style-name="P795"><text:span text:style-name="T795_1">Waybills,</text:span><text:span text:style-name="T795_2"><text:s/></text:span><text:span text:style-name="T795_3">Receipting<text:s/>notes,<text:s/>M&amp;E<text:s/>verification<text:s/>reports</text:span></text:p>
            </table:table-cell>
          </table:table-row>
          <table:table-row table:style-name="Row97">
            <table:table-cell table:style-name="Cell449" table:number-rows-spanned="5">
              <text:p text:style-name="P796"><text:span text:style-name="T796_1">Case<text:s/></text:span><text:span text:style-name="T796_2">Management<text:s/>and<text:s/></text:span><text:span text:style-name="T796_3">IPC</text:span></text:p>
            </table:table-cell>
            <table:table-cell table:style-name="Cell450">
              <text:p text:style-name="P797"><text:span text:style-name="T797_1">Operational<text:s/></text:span><text:span text:style-name="T797_2">support</text:span><text:span text:style-name="T797_3"><text:s/></text:span><text:span text:style-name="T797_4">for</text:span><text:span text:style-name="T797_5"><text:s/></text:span><text:span text:style-name="T797_6">DTCs<text:s/>for<text:s/>3<text:s/>months</text:span></text:p>
            </table:table-cell>
            <table:table-cell table:style-name="Cell451">
              <text:p text:style-name="P798"><text:span text:style-name="T798_1">10</text:span><text:span text:style-name="T798_2"><text:s/>DTCs</text:span></text:p>
            </table:table-cell>
            <table:table-cell table:style-name="Cell452">
              <text:p text:style-name="P799"><text:span text:style-name="T799_1">10</text:span><text:span text:style-name="T799_2"><text:s/></text:span><text:span text:style-name="T799_3">DTCs</text:span><text:span text:style-name="T799_4"><text:s/></text:span><text:span text:style-name="T799_5">with<text:s/></text:span><text:span text:style-name="T799_6">operation<text:s/>support</text:span></text:p>
            </table:table-cell>
            <table:table-cell table:style-name="Cell453">
              <text:p text:style-name="P800"><text:span text:style-name="T800_1">Quarterly</text:span></text:p>
            </table:table-cell>
            <table:table-cell table:style-name="Cell454">
              <text:p text:style-name="P801"><text:span text:style-name="T801_1">Waybills,</text:span><text:span text:style-name="T801_2"><text:s/></text:span><text:span text:style-name="T801_3">Receipting<text:s/>notes,<text:s/>M&amp;E<text:s/>verification<text:s/>reports<text:s/></text:span><text:span text:style-name="T801_4">(UNICEF:</text:span></text:p>
              <text:p text:style-name="P802"><text:span text:style-name="T802_1">Implementation<text:s/></text:span><text:span text:style-name="T802_2">report,</text:span><text:span text:style-name="T802_3"><text:s/></text:span><text:span text:style-name="T802_4">DTCs</text:span><text:span text:style-name="T802_5"><text:s/></text:span><text:span text:style-name="T802_6">report<text:s/>beneficiaries’<text:s/>data<text:s/>Program<text:s/>visit</text:span></text:p>
            </table:table-cell>
          </table:table-row>
          <table:table-row table:style-name="Row98">
            <table:covered-table-cell table:style-name="Cell455">
              <text:p text:style-name="P803"/>
            </table:covered-table-cell>
            <table:table-cell table:style-name="Cell456">
              <text:p text:style-name="P804"><text:span text:style-name="T804_1">Support</text:span><text:span text:style-name="T804_2"><text:s/></text:span><text:span text:style-name="T804_3">to</text:span><text:span text:style-name="T804_4"><text:s/></text:span><text:span text:style-name="T804_5">Oral<text:s/></text:span><text:span text:style-name="T804_6">Rehydration<text:s/></text:span><text:span text:style-name="T804_7">Corners</text:span><text:span text:style-name="T804_8"><text:s/></text:span><text:span text:style-name="T804_9">(ORCs</text:span></text:p>
            </table:table-cell>
            <table:table-cell table:style-name="Cell457">
              <text:p text:style-name="P805"><text:span text:style-name="T805_1">205</text:span><text:span text:style-name="T805_2"><text:s/></text:span><text:span text:style-name="T805_3">ORCs</text:span></text:p>
            </table:table-cell>
            <table:table-cell table:style-name="Cell458">
              <text:p text:style-name="P806"><text:span text:style-name="T806_1">-</text:span></text:p>
            </table:table-cell>
            <table:table-cell table:style-name="Cell459">
              <text:p text:style-name="P807"><text:span text:style-name="T807_1">Quarterly</text:span></text:p>
            </table:table-cell>
            <table:table-cell table:style-name="Cell460">
              <text:p text:style-name="P808"><text:span text:style-name="T808_1">Implementation<text:s/></text:span><text:span text:style-name="T808_2">report,</text:span><text:span text:style-name="T808_3"><text:s/></text:span><text:span text:style-name="T808_4">ORCs</text:span><text:span text:style-name="T808_5"><text:s/></text:span><text:span text:style-name="T808_6">report<text:s/>beneficiaries<text:s/>data,</text:span></text:p>
              <text:p text:style-name="P809"><text:span text:style-name="T809_1">program</text:span><text:span text:style-name="T809_2"><text:s/></text:span><text:span text:style-name="T809_3">visit</text:span></text:p>
            </table:table-cell>
          </table:table-row>
          <table:table-row table:style-name="Row99">
            <table:covered-table-cell table:style-name="Cell461">
              <text:p text:style-name="P810"/>
            </table:covered-table-cell>
            <table:table-cell table:style-name="Cell462">
              <text:p text:style-name="P811"><text:span text:style-name="T811_1">Trainings</text:span><text:span text:style-name="T811_2"><text:s/></text:span><text:span text:style-name="T811_3">of</text:span><text:span text:style-name="T811_4"><text:s/></text:span><text:span text:style-name="T811_5">health<text:s/>workers<text:s/>on<text:s/>cholera<text:s/>case<text:s/>management<text:s/>and<text:s/></text:span><text:span text:style-name="T811_6">Infection<text:s/></text:span><text:span text:style-name="T811_7">Prevention<text:s/>and</text:span></text:p>
              <text:p text:style-name="P812"><text:span text:style-name="T812_1">Control</text:span></text:p>
            </table:table-cell>
            <table:table-cell table:style-name="Cell463">
              <text:p text:style-name="P813"><text:span text:style-name="T813_1">200</text:span></text:p>
            </table:table-cell>
            <table:table-cell table:style-name="Cell464">
              <text:p text:style-name="P814"/>
            </table:table-cell>
            <table:table-cell table:style-name="Cell465">
              <text:p text:style-name="P815"><text:span text:style-name="T815_1">End</text:span><text:span text:style-name="T815_2"><text:s/></text:span><text:span text:style-name="T815_3">of</text:span><text:span text:style-name="T815_4"><text:s/></text:span><text:span text:style-name="T815_5">the<text:s/></text:span><text:span text:style-name="T815_6">training<text:s/>sessions</text:span></text:p>
            </table:table-cell>
            <table:table-cell table:style-name="Cell466">
              <text:p text:style-name="P816"><text:span text:style-name="T816_1">Training</text:span><text:span text:style-name="T816_2"><text:s/></text:span><text:span text:style-name="T816_3">report</text:span></text:p>
            </table:table-cell>
          </table:table-row>
          <table:table-row table:style-name="Row100">
            <table:covered-table-cell table:style-name="Cell467">
              <text:p text:style-name="P817"/>
            </table:covered-table-cell>
            <table:table-cell table:style-name="Cell468">
              <text:p text:style-name="P818"><text:span text:style-name="T818_1">Supportive<text:s/>supervision</text:span></text:p>
            </table:table-cell>
            <table:table-cell table:style-name="Cell469">
              <text:p text:style-name="P819"><text:span text:style-name="T819_1">22</text:span><text:span text:style-name="T819_2"><text:s/></text:span><text:span text:style-name="T819_3">rounds</text:span></text:p>
            </table:table-cell>
            <table:table-cell table:style-name="Cell470">
              <text:p text:style-name="P820"><text:span text:style-name="T820_1">-</text:span></text:p>
            </table:table-cell>
            <table:table-cell table:style-name="Cell471">
              <text:p text:style-name="P821"><text:span text:style-name="T821_1">Quarterly</text:span></text:p>
            </table:table-cell>
            <table:table-cell table:style-name="Cell472">
              <text:p text:style-name="P822"><text:span text:style-name="T822_1">Supervision</text:span><text:span text:style-name="T822_2"><text:s/></text:span><text:span text:style-name="T822_3">report</text:span></text:p>
            </table:table-cell>
          </table:table-row>
          <table:table-row table:style-name="Row101">
            <table:covered-table-cell table:style-name="Cell473">
              <text:p text:style-name="P823"/>
            </table:covered-table-cell>
            <table:table-cell table:style-name="Cell474">
              <text:p text:style-name="P824"><text:span text:style-name="T824_1">Procure<text:s/>and<text:s/>distribute</text:span><text:span text:style-name="T824_2"><text:s/></text:span><text:span text:style-name="T824_3">IV</text:span><text:span text:style-name="T824_4"><text:s/></text:span><text:span text:style-name="T824_5">fluids,<text:s/>antibiotics,<text:s/>Zinc,<text:s/>and<text:s/>IPC<text:s/>supplies<text:s/>for<text:s/>the<text:s/>10<text:s/>DTCs<text:s/>and<text:s/>other<text:s/>health<text:s/>facilities;<text:s/>and<text:s/>AWD<text:s/>kits<text:s/>and</text:span></text:p>
              <text:p text:style-name="P825"><text:span text:style-name="T825_1">IMCI</text:span><text:span text:style-name="T825_2"><text:s/></text:span><text:span text:style-name="T825_3">supplies</text:span></text:p>
            </table:table-cell>
            <table:table-cell table:style-name="Cell475">
              <text:p text:style-name="P826"><text:span text:style-name="T826_1">1,000</text:span><text:span text:style-name="T826_2"><text:s/></text:span><text:span text:style-name="T826_3">AWDs</text:span></text:p>
              <text:p text:style-name="P827"><text:span text:style-name="T827_1">and<text:s/>IMCI<text:s/>supplies</text:span><text:span text:style-name="T827_2"><text:s/></text:span><text:span text:style-name="T827_3">for<text:s/>100,000</text:span><text:span text:style-name="T827_4"><text:s/></text:span><text:span text:style-name="T827_5">U5</text:span></text:p>
              <text:p text:style-name="P828"><text:span text:style-name="T828_1">children.</text:span></text:p>
            </table:table-cell>
            <table:table-cell table:style-name="Cell476">
              <text:p text:style-name="P829"><text:span text:style-name="T829_1">10</text:span><text:span text:style-name="T829_2"><text:s/></text:span><text:span text:style-name="T829_3">DTCs</text:span><text:span text:style-name="T829_4"><text:s/></text:span><text:span text:style-name="T829_5">with<text:s/></text:span><text:span text:style-name="T829_6">medications<text:s/></text:span><text:span text:style-name="T829_7">and<text:s/>medical<text:s/></text:span><text:span text:style-name="T829_8">supplies</text:span></text:p>
            </table:table-cell>
            <table:table-cell table:style-name="Cell477">
              <text:p text:style-name="P830"><text:span text:style-name="T830_1">Quarterly</text:span></text:p>
            </table:table-cell>
            <table:table-cell table:style-name="Cell478">
              <text:p text:style-name="P831"><text:span text:style-name="T831_1">Waybills,</text:span><text:span text:style-name="T831_2"><text:s/></text:span><text:span text:style-name="T831_3">Receipting<text:s/>notes,<text:s/>M&amp;E<text:s/>verification<text:s/>reports;<text:s/></text:span><text:span text:style-name="T831_4">Procurement<text:s/>documents.</text:span></text:p>
            </table:table-cell>
          </table:table-row>
          <table:table-row table:style-name="Row102">
            <table:table-cell table:style-name="Cell479" table:number-rows-spanned="3">
              <text:p text:style-name="P832"><text:span text:style-name="T832_1">WASH</text:span><text:span text:style-name="T832_2"><text:s/></text:span><text:span text:style-name="T832_3">and</text:span><text:span text:style-name="T832_4"><text:s/></text:span><text:span text:style-name="T832_5">IPC</text:span><text:span text:style-name="T832_6"><text:s/></text:span><text:span text:style-name="T832_7">in<text:s/>Health<text:s/>Facilities,<text:s/>including<text:s/>DTCs</text:span></text:p>
            </table:table-cell>
            <table:table-cell table:style-name="Cell480">
              <text:p text:style-name="P833"><text:span text:style-name="T833_1">Support<text:s/>minor<text:s/>rehabilitation</text:span><text:span text:style-name="T833_2"><text:s/></text:span><text:span text:style-name="T833_3">of<text:s/>WASH</text:span><text:span text:style-name="T833_4"><text:s/></text:span><text:span text:style-name="T833_5">facilities<text:s/>based<text:s/>on</text:span></text:p>
              <text:p text:style-name="P834"><text:span text:style-name="T834_1">assessments</text:span></text:p>
            </table:table-cell>
            <table:table-cell table:style-name="Cell481">
              <text:p text:style-name="P835"><text:span text:style-name="T835_1">-</text:span></text:p>
            </table:table-cell>
            <table:table-cell table:style-name="Cell482">
              <text:p text:style-name="P836"><text:span text:style-name="T836_1">10</text:span><text:span text:style-name="T836_2"><text:s/></text:span><text:span text:style-name="T836_3">WASH</text:span></text:p>
              <text:p text:style-name="P837"><text:span text:style-name="T837_1">facilities</text:span><text:span text:style-name="T837_2"><text:s/></text:span><text:span text:style-name="T837_3">with<text:s/></text:span><text:span text:style-name="T837_4">minor<text:s/>rehabilitation</text:span></text:p>
            </table:table-cell>
            <table:table-cell table:style-name="Cell483">
              <text:p text:style-name="P838"><text:span text:style-name="T838_1">Quarterly</text:span></text:p>
            </table:table-cell>
            <table:table-cell table:style-name="Cell484">
              <text:p text:style-name="P839"><text:span text:style-name="T839_1">Waybills,</text:span><text:span text:style-name="T839_2"><text:s/></text:span><text:span text:style-name="T839_3">Receipting<text:s/>notes,<text:s/>M&amp;E<text:s/>verification<text:s/>reports</text:span></text:p>
            </table:table-cell>
          </table:table-row>
          <table:table-row table:style-name="Row103">
            <table:covered-table-cell table:style-name="Cell485">
              <text:p text:style-name="P840"/>
            </table:covered-table-cell>
            <table:table-cell table:style-name="Cell486">
              <text:p text:style-name="P841"><text:span text:style-name="T841_1">Training<text:s/>of<text:s/>200<text:s/>health</text:span><text:span text:style-name="T841_2"><text:s/></text:span><text:span text:style-name="T841_3">workers</text:span><text:span text:style-name="T841_4"><text:s/></text:span><text:span text:style-name="T841_5">on<text:s/>WQM<text:s/>and<text:s/>IPC</text:span></text:p>
            </table:table-cell>
            <table:table-cell table:style-name="Cell487">
              <text:p text:style-name="P842"><text:span text:style-name="T842_1">-</text:span></text:p>
            </table:table-cell>
            <table:table-cell table:style-name="Cell488">
              <text:p text:style-name="P843"><text:span text:style-name="T843_1">200</text:span><text:span text:style-name="T843_2"><text:s/></text:span><text:span text:style-name="T843_3">health<text:s/></text:span><text:span text:style-name="T843_4">workers</text:span></text:p>
            </table:table-cell>
            <table:table-cell table:style-name="Cell489">
              <text:p text:style-name="P844"><text:span text:style-name="T844_1">After<text:s/>the<text:s/></text:span><text:span text:style-name="T844_2">workshop</text:span></text:p>
            </table:table-cell>
            <table:table-cell table:style-name="Cell490">
              <text:p text:style-name="P845"><text:span text:style-name="T845_1">Workshop</text:span><text:span text:style-name="T845_2"><text:s/></text:span><text:span text:style-name="T845_3">reports,<text:s/>M&amp;E<text:s/>Reports</text:span></text:p>
            </table:table-cell>
          </table:table-row>
          <table:table-row table:style-name="Row104">
            <table:covered-table-cell table:style-name="Cell491">
              <text:p text:style-name="P846"/>
            </table:covered-table-cell>
            <table:table-cell table:style-name="Cell492">
              <text:p text:style-name="P847"><text:span text:style-name="T847_1">Provision<text:s/>of<text:s/>safe<text:s/>water</text:span><text:span text:style-name="T847_2"><text:s/></text:span><text:span text:style-name="T847_3">supply</text:span><text:span text:style-name="T847_4"><text:s/></text:span><text:span text:style-name="T847_5">to</text:span><text:span text:style-name="T847_6"><text:s/></text:span><text:span text:style-name="T847_7">10<text:s/></text:span><text:span text:style-name="T847_8">Diarrhea</text:span></text:p>
            </table:table-cell>
            <table:table-cell table:style-name="Cell493">
              <text:p text:style-name="P848"><text:span text:style-name="T848_1">-</text:span></text:p>
            </table:table-cell>
            <table:table-cell table:style-name="Cell494">
              <text:p text:style-name="P849"><text:span text:style-name="T849_1">10</text:span><text:span text:style-name="T849_2"><text:s/></text:span><text:span text:style-name="T849_3">DTCs</text:span><text:span text:style-name="T849_4"><text:s/></text:span><text:span text:style-name="T849_5">with<text:s/>Safe<text:s/>Water</text:span></text:p>
            </table:table-cell>
            <table:table-cell table:style-name="Cell495">
              <text:p text:style-name="P850"><text:span text:style-name="T850_1">Quarterly</text:span></text:p>
            </table:table-cell>
            <table:table-cell table:style-name="Cell496">
              <text:p text:style-name="P851"><text:span text:style-name="T851_1">Waybills,</text:span><text:span text:style-name="T851_2"><text:s/></text:span><text:span text:style-name="T851_3">Receipting<text:s/>notes,<text:s/>M&amp;E<text:s/>verification<text:s/>reports</text:span></text:p>
            </table:table-cell>
          </table:table-row>
        </table:table>
      </text:section>
      <text:section text:style-name="S20" text:name="S20">
        <text:p text:style-name="P852"/>
        <table:table table:style-name="Table10"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column table:style-name="Column52"/>
          <table:table-row table:style-name="Row105">
            <table:table-cell table:style-name="Cell497" table:number-rows-spanned="7">
              <text:p text:style-name="P853"/>
            </table:table-cell>
            <table:table-cell table:style-name="Cell498">
              <text:p text:style-name="P854"><text:span text:style-name="T854_1">Treatment<text:s/>Centers</text:span></text:p>
            </table:table-cell>
            <table:table-cell table:style-name="Cell499">
              <text:p text:style-name="P855"/>
            </table:table-cell>
            <table:table-cell table:style-name="Cell500">
              <text:p text:style-name="P856"/>
            </table:table-cell>
            <table:table-cell table:style-name="Cell501">
              <text:p text:style-name="P857"/>
            </table:table-cell>
            <table:table-cell table:style-name="Cell502">
              <text:p text:style-name="P858"/>
            </table:table-cell>
          </table:table-row>
          <table:table-row table:style-name="Row106">
            <table:covered-table-cell table:style-name="Cell503">
              <text:p text:style-name="P859"/>
            </table:covered-table-cell>
            <table:table-cell table:style-name="Cell504">
              <text:p text:style-name="P860"><text:span text:style-name="T860_1">Procure<text:s/>and<text:s/>distribute<text:s/>WASH<text:s/>and</text:span><text:span text:style-name="T860_2"><text:s/></text:span><text:span text:style-name="T860_3">IPC</text:span><text:span text:style-name="T860_4"><text:s/></text:span><text:span text:style-name="T860_5">supplies<text:s/>for<text:s/>the<text:s/>10<text:s/>DTCs<text:s/>and<text:s/>other<text:s/>health<text:s/></text:span><text:span text:style-name="T860_6">facilities</text:span></text:p>
            </table:table-cell>
            <table:table-cell table:style-name="Cell505">
              <text:p text:style-name="P861"><text:span text:style-name="T861_1">-</text:span></text:p>
            </table:table-cell>
            <table:table-cell table:style-name="Cell506">
              <text:p text:style-name="P862"><text:span text:style-name="T862_1">20</text:span><text:span text:style-name="T862_2"><text:s/></text:span><text:span text:style-name="T862_3">HFs</text:span><text:span text:style-name="T862_4"><text:s/></text:span><text:span text:style-name="T862_5">(10</text:span></text:p>
              <text:p text:style-name="P863"><text:span text:style-name="T863_1">DTCs<text:s/>and<text:s/>other</text:span><text:span text:style-name="T863_2"><text:s/></text:span><text:span text:style-name="T863_3">HFs)<text:s/>with<text:s/>Safe<text:s/></text:span><text:span text:style-name="T863_4">Water</text:span></text:p>
            </table:table-cell>
            <table:table-cell table:style-name="Cell507">
              <text:p text:style-name="P864"><text:span text:style-name="T864_1">Quarterly</text:span></text:p>
            </table:table-cell>
            <table:table-cell table:style-name="Cell508">
              <text:p text:style-name="P865"><text:span text:style-name="T865_1">Waybills,</text:span><text:span text:style-name="T865_2"><text:s/></text:span><text:span text:style-name="T865_3">Receipting<text:s/>notes,<text:s/>M&amp;E<text:s/>verification<text:s/>reports</text:span></text:p>
            </table:table-cell>
          </table:table-row>
          <table:table-row table:style-name="Row107">
            <table:covered-table-cell table:style-name="Cell509">
              <text:p text:style-name="P866"/>
            </table:covered-table-cell>
            <table:table-cell table:style-name="Cell510">
              <text:p text:style-name="P867"><text:span text:style-name="T867_1">Support</text:span><text:span text:style-name="T867_2"><text:s/></text:span><text:span text:style-name="T867_3">WQM</text:span><text:span text:style-name="T867_4"><text:s/></text:span><text:span text:style-name="T867_5">kits<text:s/>for<text:s/>12<text:s/>CPHLs</text:span></text:p>
            </table:table-cell>
            <table:table-cell table:style-name="Cell511">
              <text:p text:style-name="P868"><text:span text:style-name="T868_1">-</text:span></text:p>
            </table:table-cell>
            <table:table-cell table:style-name="Cell512">
              <text:p text:style-name="P869"><text:span text:style-name="T869_1">12</text:span><text:span text:style-name="T869_2"><text:s/></text:span><text:span text:style-name="T869_3">CPHLS</text:span></text:p>
              <text:p text:style-name="P870"><text:span text:style-name="T870_1">with</text:span><text:span text:style-name="T870_2"><text:s/></text:span><text:span text:style-name="T870_3">WQM<text:s/></text:span><text:span text:style-name="T870_4">kits</text:span></text:p>
            </table:table-cell>
            <table:table-cell table:style-name="Cell513">
              <text:p text:style-name="P871"><text:span text:style-name="T871_1">Quarterly</text:span></text:p>
            </table:table-cell>
            <table:table-cell table:style-name="Cell514">
              <text:p text:style-name="P872"><text:span text:style-name="T872_1">Waybills,</text:span><text:span text:style-name="T872_2"><text:s/></text:span><text:span text:style-name="T872_3">Receipting<text:s/>notes,<text:s/>M&amp;E<text:s/>verification<text:s/>reports</text:span></text:p>
            </table:table-cell>
          </table:table-row>
          <table:table-row table:style-name="Row108">
            <table:covered-table-cell table:style-name="Cell515">
              <text:p text:style-name="P873"/>
            </table:covered-table-cell>
            <table:table-cell table:style-name="Cell516">
              <text:p text:style-name="P874"><text:span text:style-name="T874_1">Construction<text:s/>of<text:s/>100m3<text:s/>storage<text:s/>tanks,<text:s/>installation<text:s/>of<text:s/>solar<text:s/>power<text:s/>water<text:s/>system<text:s/>and<text:s/></text:span><text:span text:style-name="T874_2">expansion</text:span><text:span text:style-name="T874_3"><text:s/></text:span><text:span text:style-name="T874_4">of</text:span><text:span text:style-name="T874_5"><text:s/></text:span><text:span text:style-name="T874_6">water<text:s/></text:span><text:span text:style-name="T874_7">network<text:s/>in<text:s/>9<text:s/>villages<text:s/>in<text:s/>Hays<text:s/>district,<text:s/>Hodeida<text:s/>southern<text:s/>lowland</text:span></text:p>
            </table:table-cell>
            <table:table-cell table:style-name="Cell517">
              <text:p text:style-name="P875"><text:span text:style-name="T875_1">11,900</text:span></text:p>
              <text:p text:style-name="P876"><text:span text:style-name="T876_1">people</text:span></text:p>
            </table:table-cell>
            <table:table-cell table:style-name="Cell518">
              <text:p text:style-name="P877"><text:span text:style-name="T877_1">-</text:span></text:p>
            </table:table-cell>
            <table:table-cell table:style-name="Cell519">
              <text:p text:style-name="P878"><text:span text:style-name="T878_1">Quarterly</text:span></text:p>
            </table:table-cell>
            <table:table-cell table:style-name="Cell520">
              <text:p text:style-name="P879"><text:span text:style-name="T879_1">Implementing<text:s/></text:span><text:span text:style-name="T879_2">Partners<text:s/>reports<text:s/>WASH</text:span><text:span text:style-name="T879_3"><text:s/></text:span><text:span text:style-name="T879_4">programme/<text:s/>field<text:s/>visits<text:s/>reports</text:span></text:p>
            </table:table-cell>
          </table:table-row>
          <table:table-row table:style-name="Row109">
            <table:covered-table-cell table:style-name="Cell521">
              <text:p text:style-name="P880"/>
            </table:covered-table-cell>
            <table:table-cell table:style-name="Cell522">
              <text:p text:style-name="P881"><text:span text:style-name="T881_1">Construction<text:s/>of<text:s/>50m3<text:s/>storage<text:s/>tanks,<text:s/>installation<text:s/>of<text:s/>solar<text:s/>power<text:s/>water<text:s/>system<text:s/>and<text:s/>expansion<text:s/>of<text:s/>water</text:span><text:span text:style-name="T881_2"><text:s/></text:span><text:span text:style-name="T881_3">network</text:span><text:span text:style-name="T881_4"><text:s/></text:span><text:span text:style-name="T881_5">in</text:span><text:span text:style-name="T881_6"><text:s/></text:span><text:span text:style-name="T881_7">7<text:s/>villages<text:s/>in<text:s/>Hays<text:s/>district,<text:s/>Hodeida</text:span></text:p>
              <text:p text:style-name="P882"><text:span text:style-name="T882_1">southern</text:span><text:span text:style-name="T882_2"><text:s/></text:span><text:span text:style-name="T882_3">lowland.</text:span></text:p>
            </table:table-cell>
            <table:table-cell table:style-name="Cell523">
              <text:p text:style-name="P883"><text:span text:style-name="T883_1">5,600</text:span><text:span text:style-name="T883_2"><text:s/></text:span><text:span text:style-name="T883_3">people</text:span></text:p>
            </table:table-cell>
            <table:table-cell table:style-name="Cell524">
              <text:p text:style-name="P884"><text:span text:style-name="T884_1">-</text:span></text:p>
            </table:table-cell>
            <table:table-cell table:style-name="Cell525">
              <text:p text:style-name="P885"><text:span text:style-name="T885_1">Quarterly</text:span></text:p>
            </table:table-cell>
            <table:table-cell table:style-name="Cell526">
              <text:p text:style-name="P886"><text:span text:style-name="T886_1">Implementing<text:s/></text:span><text:span text:style-name="T886_2">Partners<text:s/>reports<text:s/>WASH</text:span><text:span text:style-name="T886_3"><text:s/></text:span><text:span text:style-name="T886_4">programme/<text:s/>field<text:s/>visits<text:s/>reports</text:span></text:p>
            </table:table-cell>
          </table:table-row>
          <table:table-row table:style-name="Row110">
            <table:covered-table-cell table:style-name="Cell527">
              <text:p text:style-name="P887"/>
            </table:covered-table-cell>
            <table:table-cell table:style-name="Cell528">
              <text:p text:style-name="P888"><text:span text:style-name="T888_1">Hygiene</text:span><text:span text:style-name="T888_2"><text:s/></text:span><text:span text:style-name="T888_3">promotion<text:s/>(with<text:s/>a<text:s/>focus<text:s/>on<text:s/>hand<text:s/>hygiene,</text:span><text:span text:style-name="T888_4"><text:s/></text:span><text:span text:style-name="T888_5">safe</text:span><text:span text:style-name="T888_6"><text:s/></text:span><text:span text:style-name="T888_7">food<text:s/></text:span><text:span text:style-name="T888_8">handling</text:span><text:span text:style-name="T888_9"><text:s/></text:span><text:span text:style-name="T888_10">practices,<text:s/>latrine<text:s/>use<text:s/>and</text:span></text:p>
              <text:p text:style-name="P889"><text:span text:style-name="T889_1">household</text:span></text:p>
            </table:table-cell>
            <table:table-cell table:style-name="Cell529">
              <text:p text:style-name="P890"><text:span text:style-name="T890_1">17,500</text:span></text:p>
              <text:p text:style-name="P891"><text:span text:style-name="T891_1">people</text:span></text:p>
            </table:table-cell>
            <table:table-cell table:style-name="Cell530">
              <text:p text:style-name="P892"><text:span text:style-name="T892_1">-</text:span></text:p>
            </table:table-cell>
            <table:table-cell table:style-name="Cell531">
              <text:p text:style-name="P893"><text:span text:style-name="T893_1">Quarterly</text:span></text:p>
            </table:table-cell>
            <table:table-cell table:style-name="Cell532">
              <text:p text:style-name="P894"><text:span text:style-name="T894_1">Implementing<text:s/></text:span><text:span text:style-name="T894_2">Partners<text:s/>reports<text:s/>WASH</text:span><text:span text:style-name="T894_3"><text:s/></text:span><text:span text:style-name="T894_4">programme/<text:s/>field<text:s/>visits<text:s/>reports</text:span></text:p>
            </table:table-cell>
          </table:table-row>
          <table:table-row table:style-name="Row111">
            <table:covered-table-cell table:style-name="Cell533">
              <text:p text:style-name="P895"/>
            </table:covered-table-cell>
            <table:table-cell table:style-name="Cell534">
              <text:p text:style-name="P896"><text:span text:style-name="T896_1">Basic<text:s/>Hygiene<text:s/>Kits<text:s/>and<text:s/>Consumables</text:span><text:span text:style-name="T896_2"><text:s/></text:span><text:span text:style-name="T896_3">for<text:s/>Hygiene<text:s/>Kits</text:span></text:p>
              <text:p text:style-name="P897"><text:span text:style-name="T897_1">Hypochlorite<text:s/></text:span><text:span text:style-name="T897_2">(HTH)</text:span><text:span text:style-name="T897_3"><text:s/></text:span><text:span text:style-name="T897_4">Granules<text:s/>60-70%,<text:s/>45kg</text:span></text:p>
              <text:p text:style-name="P898"><text:span text:style-name="T898_1">drums</text:span></text:p>
            </table:table-cell>
            <table:table-cell table:style-name="Cell535">
              <text:p text:style-name="P899"><text:span text:style-name="T899_1">267,500</text:span></text:p>
              <text:p text:style-name="P900"><text:span text:style-name="T900_1">people</text:span><text:span text:style-name="T900_2"><text:a xlink:type="simple" xlink:href="#_bookmark14"><text:span text:style-name="T900_3">14</text:span></text:a></text:span></text:p>
            </table:table-cell>
            <table:table-cell table:style-name="Cell536">
              <text:p text:style-name="P901"><text:span text:style-name="T901_1">-</text:span></text:p>
            </table:table-cell>
            <table:table-cell table:style-name="Cell537">
              <text:p text:style-name="P902"><text:span text:style-name="T902_1">Quarterly</text:span></text:p>
            </table:table-cell>
            <table:table-cell table:style-name="Cell538">
              <text:p text:style-name="P903"><text:span text:style-name="T903_1">Implementing<text:s/></text:span><text:span text:style-name="T903_2">Partners<text:s/>reports<text:s/>WASH</text:span><text:span text:style-name="T903_3"><text:s/></text:span><text:span text:style-name="T903_4">programme/<text:s/>field<text:s/>visits<text:s/>reports</text:span></text:p>
            </table:table-cell>
          </table:table-row>
        </table:table>
        <text:p text:style-name="P904"/>
        <text:p text:style-name="P905"><draw:custom-shape svg:x="2.514cm" svg:y="0.52cm" svg:width="5.135cm" svg:height="0.071cm" draw:style-name="FR11" draw:z-index="16"><draw:enhanced-geometry draw:type="non-primitive" svg:viewBox="0 0 1000000 1000000" draw:enhanced-path="M 999814 0 L 0 0 0 0 0 959861 0 959861 999814 959861 999814 959861 999814 0 Z N" draw:text-areas="0 0 1000000 1000000"/></draw:custom-shape></text:p>
        <text:p text:style-name="P906"><text:bookmark-start text:name="_bookmark14"/><text:bookmark-end text:name="_bookmark14"/><text:span text:style-name="T906_1">14</text:span><text:span text:style-name="T906_2"><text:s/></text:span><text:span text:style-name="T906_3">The<text:s/>total<text:s/>number<text:s/>of<text:s/>people<text:s/>to</text:span><text:span text:style-name="T906_4"><text:s/></text:span><text:span text:style-name="T906_5">benefit<text:s/>from<text:s/>the<text:s/>WASH<text:s/>intervention<text:s/>pillar<text:s/>for<text:s/>UNICEF<text:s/>(without<text:s/>double<text:s/>counting)<text:s/>is</text:span><text:span text:style-name="T906_6"><text:s/></text:span><text:span text:style-name="T906_7">267,500<text:s/>as<text:s/>people<text:s/>benefitting<text:s/>from<text:s/>other<text:s/>activities<text:s/>will<text:s/>also<text:s/>receive<text:s/>hygiene<text:s/>promotion</text:span></text:p>
      </text:section>
      <text:section text:style-name="S21" text:name="S21">
        <text:p text:style-name="P907"/>
        <table:table table:style-name="Table11"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row table:style-name="Row112">
            <table:table-cell table:style-name="Cell539">
              <text:p text:style-name="P908"><text:span text:style-name="T908_1">Risk<text:s/></text:span><text:span text:style-name="T908_2">Communication<text:s/></text:span><text:span text:style-name="T908_3">and</text:span><text:span text:style-name="T908_4"><text:s/></text:span><text:span text:style-name="T908_5">Community<text:s/></text:span><text:span text:style-name="T908_6">Engagement<text:s/>(RCCE)</text:span></text:p>
            </table:table-cell>
            <table:table-cell table:style-name="Cell540">
              <text:p text:style-name="P909"><text:span text:style-name="T909_1">Capacity<text:s/></text:span><text:span text:style-name="T909_2">development<text:s/>of<text:s/>health<text:s/>care<text:s/>workers<text:s/>and<text:s/>community</text:span><text:span text:style-name="T909_3"><text:s/></text:span><text:span text:style-name="T909_4">health</text:span></text:p>
              <text:p text:style-name="P910"><text:span text:style-name="T910_1">workers</text:span><text:span text:style-name="T910_2"><text:s/></text:span><text:span text:style-name="T910_3">on</text:span><text:span text:style-name="T910_4"><text:s/></text:span><text:span text:style-name="T910_5">RCCE</text:span></text:p>
            </table:table-cell>
            <table:table-cell table:style-name="Cell541">
              <text:p text:style-name="P911"/>
            </table:table-cell>
            <table:table-cell table:style-name="Cell542">
              <text:p text:style-name="P912"><text:span text:style-name="T912_1">500</text:span></text:p>
              <text:p text:style-name="P913"><text:span text:style-name="T913_1">participants</text:span></text:p>
            </table:table-cell>
            <table:table-cell table:style-name="Cell543">
              <text:p text:style-name="P914"><text:span text:style-name="T914_1">After</text:span><text:span text:style-name="T914_2"><text:s/></text:span><text:span text:style-name="T914_3">each<text:s/></text:span><text:span text:style-name="T914_4">workshop</text:span></text:p>
            </table:table-cell>
            <table:table-cell table:style-name="Cell544">
              <text:p text:style-name="P915"><text:span text:style-name="T915_1">Workshop</text:span><text:span text:style-name="T915_2"><text:s/></text:span><text:span text:style-name="T915_3">reports,<text:s/>M&amp;E<text:s/>Reports</text:span></text:p>
            </table:table-cell>
          </table:table-row>
          <table:table-row table:style-name="Row113">
            <table:table-cell table:style-name="Cell545">
              <text:p text:style-name="P916"/>
            </table:table-cell>
            <table:table-cell table:style-name="Cell546">
              <text:p text:style-name="P917"><text:span text:style-name="T917_1">Conduct<text:s/>Community<text:s/>Engagement<text:s/>interventions<text:s/>through<text:s/>community-based<text:s/></text:span><text:span text:style-name="T917_2">resources<text:s/>to<text:s/>promote<text:s/>critical<text:s/>hygiene<text:s/>and<text:s/></text:span><text:span text:style-name="T917_3">sanitation<text:s/>practices</text:span></text:p>
            </table:table-cell>
            <table:table-cell table:style-name="Cell547">
              <text:p text:style-name="P918"><text:span text:style-name="T918_1">1,600,000</text:span></text:p>
            </table:table-cell>
            <table:table-cell table:style-name="Cell548">
              <text:p text:style-name="P919"><text:span text:style-name="T919_1">1,800</text:span></text:p>
            </table:table-cell>
            <table:table-cell table:style-name="Cell549">
              <text:p text:style-name="P920"><text:span text:style-name="T920_1">Quarterly</text:span></text:p>
            </table:table-cell>
            <table:table-cell table:style-name="Cell550">
              <text:p text:style-name="P921"><text:span text:style-name="T921_1">Implementing<text:s/></text:span><text:span text:style-name="T921_2">Partners</text:span><text:span text:style-name="T921_3"><text:s/></text:span><text:span text:style-name="T921_4">Progress<text:s/></text:span><text:span text:style-name="T921_5">reports</text:span></text:p>
            </table:table-cell>
          </table:table-row>
          <table:table-row table:style-name="Row114">
            <table:table-cell table:style-name="Cell551">
              <text:p text:style-name="P922"/>
            </table:table-cell>
            <table:table-cell table:style-name="Cell552">
              <text:p text:style-name="P923"><text:span text:style-name="T923_1">Utilize<text:s/>Mass<text:s/></text:span><text:span text:style-name="T923_2">communication<text:s/></text:span><text:span text:style-name="T923_3">channels</text:span><text:span text:style-name="T923_4"><text:s/></text:span><text:span text:style-name="T923_5">including<text:s/>TV,<text:s/>Radio<text:s/>and<text:s/>print<text:s/>to<text:s/>raise<text:s/>awareness<text:s/>on<text:s/></text:span><text:span text:style-name="T923_6">Cholera/AWD</text:span></text:p>
              <text:p text:style-name="P924"><text:span text:style-name="T924_1">prevention<text:s/>practices</text:span></text:p>
            </table:table-cell>
            <table:table-cell table:style-name="Cell553">
              <text:p text:style-name="P925"><text:span text:style-name="T925_1">3,500,000</text:span></text:p>
            </table:table-cell>
            <table:table-cell table:style-name="Cell554">
              <text:p text:style-name="P926"><text:span text:style-name="T926_1">-</text:span></text:p>
            </table:table-cell>
            <table:table-cell table:style-name="Cell555">
              <text:p text:style-name="P927"><text:span text:style-name="T927_1">Quarterly</text:span></text:p>
            </table:table-cell>
            <table:table-cell table:style-name="Cell556">
              <text:p text:style-name="P928"><text:span text:style-name="T928_1">Estimate</text:span><text:span text:style-name="T928_2"><text:s/></text:span><text:span text:style-name="T928_3">based</text:span><text:span text:style-name="T928_4"><text:s/></text:span><text:span text:style-name="T928_5">on<text:s/>the<text:s/>reach<text:s/>of<text:s/>the<text:s/>engaged<text:s/>TV<text:s/>and<text:s/>radio<text:s/>stations</text:span></text:p>
            </table:table-cell>
          </table:table-row>
          <table:table-row table:style-name="Row115">
            <table:table-cell table:style-name="Cell557" table:number-rows-spanned="3">
              <text:p text:style-name="P929"><text:span text:style-name="T929_1">Oral<text:s/>Cholera<text:s/>Vaccine</text:span><text:span text:style-name="T929_2"><text:s/></text:span><text:span text:style-name="T929_3">(OCV)</text:span></text:p>
            </table:table-cell>
            <table:table-cell table:style-name="Cell558">
              <text:p text:style-name="P930"><text:span text:style-name="T930_1">Provide<text:s/>operational<text:s/></text:span><text:span text:style-name="T930_2">support<text:s/>for<text:s/>the<text:s/>OCV<text:s/>in<text:s/>terms<text:s/>of<text:s/></text:span><text:span text:style-name="T930_3">campaign<text:s/>coverage<text:s/></text:span><text:span text:style-name="T930_4">monitoring,</text:span><text:span text:style-name="T930_5"><text:s/></text:span><text:span text:style-name="T930_6">social<text:s/>mobilization<text:s/>and</text:span></text:p>
              <text:p text:style-name="P931"><text:span text:style-name="T931_1">visibility</text:span></text:p>
            </table:table-cell>
            <table:table-cell table:style-name="Cell559">
              <text:p text:style-name="P932"><text:span text:style-name="T932_1">-</text:span></text:p>
            </table:table-cell>
            <table:table-cell table:style-name="Cell560">
              <text:p text:style-name="P933"><text:span text:style-name="T933_1">1</text:span><text:span text:style-name="T933_2"><text:s/></text:span><text:span text:style-name="T933_3">OCV</text:span></text:p>
              <text:p text:style-name="P934"><text:span text:style-name="T934_1">Operational<text:s/>support</text:span></text:p>
            </table:table-cell>
            <table:table-cell table:style-name="Cell561">
              <text:p text:style-name="P935"><text:span text:style-name="T935_1">After<text:s/>the<text:s/></text:span><text:span text:style-name="T935_2">campaign</text:span></text:p>
            </table:table-cell>
            <table:table-cell table:style-name="Cell562">
              <text:p text:style-name="P936"><text:span text:style-name="T936_1">Campaigns</text:span><text:span text:style-name="T936_2"><text:s/></text:span><text:span text:style-name="T936_3">reports</text:span></text:p>
            </table:table-cell>
          </table:table-row>
          <table:table-row table:style-name="Row116">
            <table:covered-table-cell table:style-name="Cell563">
              <text:p text:style-name="P937"/>
            </table:covered-table-cell>
            <table:table-cell table:style-name="Cell564">
              <text:p text:style-name="P938"><text:span text:style-name="T938_1">Six<text:s/>Technical<text:s/>Workshops</text:span><text:span text:style-name="T938_2"><text:s/></text:span><text:span text:style-name="T938_3">on</text:span><text:span text:style-name="T938_4"><text:s/></text:span><text:span text:style-name="T938_5">the<text:s/>OCV<text:s/>Campaign<text:s/>with<text:s/>Medical<text:s/>Officers<text:s/>and<text:s/>Specialists<text:s/>at<text:s/>target<text:s/>OCV<text:s/></text:span><text:span text:style-name="T938_6">Campaign</text:span></text:p>
              <text:p text:style-name="P939"><text:span text:style-name="T939_1">governorates</text:span></text:p>
            </table:table-cell>
            <table:table-cell table:style-name="Cell565">
              <text:p text:style-name="P940"><text:span text:style-name="T940_1">-</text:span></text:p>
            </table:table-cell>
            <table:table-cell table:style-name="Cell566">
              <text:p text:style-name="P941"><text:span text:style-name="T941_1">6</text:span><text:span text:style-name="T941_2"><text:s/></text:span><text:span text:style-name="T941_3">Workshops</text:span></text:p>
            </table:table-cell>
            <table:table-cell table:style-name="Cell567">
              <text:p text:style-name="P942"><text:span text:style-name="T942_1">After<text:s/>the<text:s/></text:span><text:span text:style-name="T942_2">workshop</text:span></text:p>
            </table:table-cell>
            <table:table-cell table:style-name="Cell568">
              <text:p text:style-name="P943"><text:span text:style-name="T943_1">Workshop</text:span><text:span text:style-name="T943_2"><text:s/></text:span><text:span text:style-name="T943_3">reports,<text:s/>M&amp;E<text:s/>Reports</text:span></text:p>
            </table:table-cell>
          </table:table-row>
          <table:table-row table:style-name="Row117">
            <table:covered-table-cell table:style-name="Cell569">
              <text:p text:style-name="P944"/>
            </table:covered-table-cell>
            <table:table-cell table:style-name="Cell570">
              <text:p text:style-name="P945"><text:span text:style-name="T945_1">Independent</text:span><text:span text:style-name="T945_2"><text:s/></text:span><text:span text:style-name="T945_3">intra-</text:span><text:span text:style-name="T945_4">campaign</text:span><text:span text:style-name="T945_5"><text:s/></text:span><text:span text:style-name="T945_6">monitors</text:span></text:p>
            </table:table-cell>
            <table:table-cell table:style-name="Cell571">
              <text:p text:style-name="P946"><text:span text:style-name="T946_1">-</text:span></text:p>
            </table:table-cell>
            <table:table-cell table:style-name="Cell572">
              <text:p text:style-name="P947"><text:span text:style-name="T947_1">-</text:span></text:p>
            </table:table-cell>
            <table:table-cell table:style-name="Cell573">
              <text:p text:style-name="P948"><text:span text:style-name="T948_1">After<text:s/>the<text:s/></text:span><text:span text:style-name="T948_2">campaign</text:span></text:p>
            </table:table-cell>
            <table:table-cell table:style-name="Cell574">
              <text:p text:style-name="P949"><text:span text:style-name="T949_1">Independent<text:s/></text:span><text:span text:style-name="T949_2">monitors</text:span><text:span text:style-name="T949_3"><text:s/></text:span><text:span text:style-name="T949_4">reports</text:span></text:p>
            </table:table-cell>
          </table:table-row>
        </table:table>
        <text:p text:style-name="P950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 MT" svg:font-family="Arial MT" style:font-pitch="variable" style:font-family-generic="swiss"/>
    <style:font-face style:name="Verdana" svg:font-family="Verdana" style:font-pitch="variable" style:font-family-generic="swiss"/>
    <style:font-face style:name="MS Gothic" svg:font-family="MS Gothic" style:font-pitch="fixed" style:font-family-generic="modern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 MT" fo:font-size="11pt" style:font-name-asian="Arial MT" style:font-size-asian="11pt" style:font-name-complex="Arial MT" style:font-size-complex="11pt"/>
    </style:style>
    <style:style style:name="Heading_20_1" style:display-name="Heading 1" style:family="paragraph" style:parent-style-name="Normal" style:default-outline-level="1">
      <style:paragraph-properties fo:text-align="center" fo:margin-left="0.002cm" fo:margin-right="0.637cm"/>
      <style:text-properties style:font-name="Arial" style:font-name-asian="Arial" style:font-name-complex="Arial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margin-left="0.635cm"/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left="0.647cm"/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text-indent="-0.635cm" fo:margin-left="1.905cm"/>
    </style:style>
    <style:style style:name="Table_20_Paragraph" style:display-name="Table Paragraph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 MT" style:font-name-asian="Arial MT" style:font-name-complex="Arial M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 MT" style:font-name-asian="Arial MT" style:font-name-complex="Arial MT"/>
    </style:style>
    <style:style style:name="List1Level0" style:family="text">
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a" text:style-name="List1Level0" style:num-suffix=")" text:level="1">
        <style:list-level-properties text:space-before="2.311cm" text:min-label-width="0.635cm" fo:text-align="start" text:list-level-position-and-space-mode="label-alignment">
          <style:list-level-label-alignment text:label-followed-by="listtab" fo:margin-left="2.946cm" fo:text-indent="-0.635cm"/>
        </style:list-level-properties>
  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Level1" text:level="2">
        <style:list-level-properties text:space-before="3.874cm" text:min-label-width="0.635cm" fo:text-align="start" text:list-level-position-and-space-mode="label-alignment">
          <style:list-level-label-alignment text:label-followed-by="listtab" fo:margin-left="4.50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5.419cm" text:min-label-width="0.635cm" fo:text-align="start" text:list-level-position-and-space-mode="label-alignment">
          <style:list-level-label-alignment text:label-followed-by="listtab" fo:margin-left="6.05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6.964cm" text:min-label-width="0.635cm" fo:text-align="start" text:list-level-position-and-space-mode="label-alignment">
          <style:list-level-label-alignment text:label-followed-by="listtab" fo:margin-left="7.59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8.509cm" text:min-label-width="0.635cm" fo:text-align="start" text:list-level-position-and-space-mode="label-alignment">
          <style:list-level-label-alignment text:label-followed-by="listtab" fo:margin-left="9.14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10.054cm" text:min-label-width="0.635cm" fo:text-align="start" text:list-level-position-and-space-mode="label-alignment">
          <style:list-level-label-alignment text:label-followed-by="listtab" fo:margin-left="10.68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1.599cm" text:min-label-width="0.635cm" fo:text-align="start" text:list-level-position-and-space-mode="label-alignment">
          <style:list-level-label-alignment text:label-followed-by="listtab" fo:margin-left="12.23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3.144cm" text:min-label-width="0.635cm" fo:text-align="start" text:list-level-position-and-space-mode="label-alignment">
          <style:list-level-label-alignment text:label-followed-by="listtab" fo:margin-left="13.77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4.69cm" text:min-label-width="0.635cm" fo:text-align="start" text:list-level-position-and-space-mode="label-alignment">
          <style:list-level-label-alignment text:label-followed-by="listtab" fo:margin-left="15.325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2Level0" style:family="text">
      <style:text-properties fo:letter-spacing="-0.002cm" style:text-scale="99%" fo:font-style="normal" style:font-style-asian="normal" style:font-style-complex="normal" fo:color="#006fc0" style:font-name="Times New Roman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List2Level1" style:family="text">
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2" style:family="text">
      <style:text-properties fo:language="en" fo:language-asian="en" fo:language-complex="ar" fo:country="US" fo:country-asian="US" fo:country-complex="SA"/>
    </style:style>
    <style:style style:name="List2Level3" style:family="text">
      <style:text-properties fo:language="en" fo:language-asian="en" fo:language-complex="ar" fo:country="US" fo:country-asian="US" fo:country-complex="SA"/>
    </style:style>
    <style:style style:name="List2Level4" style:family="text">
      <style:text-properties fo:language="en" fo:language-asian="en" fo:language-complex="ar" fo:country="US" fo:country-asian="US" fo:country-complex="SA"/>
    </style:style>
    <style:style style:name="List2Level5" style:family="text">
      <style:text-properties fo:language="en" fo:language-asian="en" fo:language-complex="ar" fo:country="US" fo:country-asian="US" fo:country-complex="SA"/>
    </style:style>
    <style:style style:name="List2Level6" style:family="text">
      <style:text-properties fo:language="en" fo:language-asian="en" fo:language-complex="ar" fo:country="US" fo:country-asian="US" fo:country-complex="SA"/>
    </style:style>
    <style:style style:name="List2Level7" style:family="text">
      <style:text-properties fo:language="en" fo:language-asian="en" fo:language-complex="ar" fo:country="US" fo:country-asian="US" fo:country-complex="SA"/>
    </style:style>
    <style:style style:name="List2Level8" style:family="text">
      <style:text-properties fo:language="en" fo:language-asian="en" fo:language-complex="ar" fo:country="US" fo:country-asian="US" fo:country-complex="SA"/>
    </style:style>
    <text:list-style style:name="LS2">
      <text:list-level-style-number style:num-format="I" text:style-name="List2Level0" style:num-suffix="." text:level="1">
        <style:list-level-properties text:space-before="1.044cm" text:min-label-width="0.861cm" fo:text-align="start" text:list-level-position-and-space-mode="label-alignment">
          <style:list-level-label-alignment text:label-followed-by="listtab" fo:margin-left="1.905cm" fo:text-indent="-0.861cm"/>
        </style:list-level-properties>
        <style:text-properties fo:letter-spacing="-0.002cm" style:text-scale="99%" fo:font-style="normal" style:font-style-asian="normal" style:font-style-complex="normal" fo:color="#006fc0" style:font-name="Times New Roman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fo:font-weight="bold" style:font-weight-asian="bold" style:font-weight-complex="bold"/>
      </text:list-level-style-number>
      <text:list-level-style-bullet text:bullet-char="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letter-spacing="0cm"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2Level2" text:level="3">
        <style:list-level-properties text:space-before="4.572cm" text:min-label-width="0.635cm" fo:text-align="start" text:list-level-position-and-space-mode="label-alignment">
          <style:list-level-label-alignment text:label-followed-by="listtab" fo:margin-left="5.20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3" text:level="4">
        <style:list-level-properties text:space-before="6.223cm" text:min-label-width="0.635cm" fo:text-align="start" text:list-level-position-and-space-mode="label-alignment">
          <style:list-level-label-alignment text:label-followed-by="listtab" fo:margin-left="6.85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4" text:level="5">
        <style:list-level-properties text:space-before="7.874cm" text:min-label-width="0.635cm" fo:text-align="start" text:list-level-position-and-space-mode="label-alignment">
          <style:list-level-label-alignment text:label-followed-by="listtab" fo:margin-left="8.50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5" text:level="6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6" text:level="7">
        <style:list-level-properties text:space-before="11.176cm" text:min-label-width="0.635cm" fo:text-align="start" text:list-level-position-and-space-mode="label-alignment">
          <style:list-level-label-alignment text:label-followed-by="listtab" fo:margin-left="11.81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7" text:level="8">
        <style:list-level-properties text:space-before="12.827cm" text:min-label-width="0.635cm" fo:text-align="start" text:list-level-position-and-space-mode="label-alignment">
          <style:list-level-label-alignment text:label-followed-by="listtab" fo:margin-left="13.46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8" text:level="9">
        <style:list-level-properties text:space-before="14.478cm" text:min-label-width="0.635cm" fo:text-align="start" text:list-level-position-and-space-mode="label-alignment">
          <style:list-level-label-alignment text:label-followed-by="listtab" fo:margin-left="15.113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3Level0" style:family="text">
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1" style:family="text">
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2" style:family="text">
      <style:text-properties fo:letter-spacing="-0.004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3" style:family="text">
      <style:text-properties fo:language="en" fo:language-asian="en" fo:language-complex="ar" fo:country="US" fo:country-asian="US" fo:country-complex="SA"/>
    </style:style>
    <style:style style:name="List3Level4" style:family="text">
      <style:text-properties fo:language="en" fo:language-asian="en" fo:language-complex="ar" fo:country="US" fo:country-asian="US" fo:country-complex="SA"/>
    </style:style>
    <style:style style:name="List3Level5" style:family="text">
      <style:text-properties fo:language="en" fo:language-asian="en" fo:language-complex="ar" fo:country="US" fo:country-asian="US" fo:country-complex="SA"/>
    </style:style>
    <style:style style:name="List3Level6" style:family="text">
      <style:text-properties fo:language="en" fo:language-asian="en" fo:language-complex="ar" fo:country="US" fo:country-asian="US" fo:country-complex="SA"/>
    </style:style>
    <style:style style:name="List3Level7" style:family="text">
      <style:text-properties fo:language="en" fo:language-asian="en" fo:language-complex="ar" fo:country="US" fo:country-asian="US" fo:country-complex="SA"/>
    </style:style>
    <style:style style:name="List3Level8" style:family="text">
      <style:text-properties fo:language="en" fo:language-asian="en" fo:language-complex="ar" fo:country="US" fo:country-asian="US" fo:country-complex="SA"/>
    </style:style>
    <text:list-style style:name="LS3">
      <text:list-level-style-number style:num-format="1" text:start-value="2" text:style-name="List3Level0" style:num-suffix="." text:level="1">
        <style:list-level-properties text:space-before="1.041cm" text:min-label-width="0.39cm" fo:text-align="start" text:list-level-position-and-space-mode="label-alignment">
          <style:list-level-label-alignment text:label-followed-by="listtab" fo:margin-left="1.431cm" fo:text-indent="-0.39cm"/>
        </style:list-level-properties>
  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3Level1" style:num-suffix="." text:level="2">
        <style:list-level-properties text:space-before="1.388cm" text:min-label-width="0.39cm" fo:text-align="start" text:list-level-position-and-space-mode="label-alignment">
          <style:list-level-label-alignment text:label-followed-by="listtab" fo:margin-left="1.778cm" fo:text-indent="-0.39cm"/>
        </style:list-level-properties>
        <style:text-properties fo:letter-spacing="0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i" text:style-name="List3Level2" style:num-suffix=")" style:num-prefix="(" text:level="3">
        <style:list-level-properties text:space-before="0.977cm" text:min-label-width="0.411cm" fo:text-align="start" text:list-level-position-and-space-mode="label-alignment">
          <style:list-level-label-alignment text:label-followed-by="listtab" fo:margin-left="1.388cm" fo:text-indent="-0.411cm"/>
        </style:list-level-properties>
        <style:text-properties fo:letter-spacing="-0.004cm" style:text-scale="99%" fo:font-style="normal" style:font-style-asian="normal" style:font-style-complex="normal" style:font-name="Arial MT" fo:font-size="10pt" style:font-name-asian="Arial MT" style:font-size-asian="10pt" style:font-name-complex="Arial MT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3Level3" text:level="4">
        <style:list-level-properties text:space-before="3.434cm" text:min-label-width="0.411cm" fo:text-align="start" text:list-level-position-and-space-mode="label-alignment">
          <style:list-level-label-alignment text:label-followed-by="listtab" fo:margin-left="3.845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4" text:level="5">
        <style:list-level-properties text:space-before="5.516cm" text:min-label-width="0.411cm" fo:text-align="start" text:list-level-position-and-space-mode="label-alignment">
          <style:list-level-label-alignment text:label-followed-by="listtab" fo:margin-left="5.927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5" text:level="6">
        <style:list-level-properties text:space-before="7.597cm" text:min-label-width="0.411cm" fo:text-align="start" text:list-level-position-and-space-mode="label-alignment">
          <style:list-level-label-alignment text:label-followed-by="listtab" fo:margin-left="8.008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6" text:level="7">
        <style:list-level-properties text:space-before="9.678cm" text:min-label-width="0.411cm" fo:text-align="start" text:list-level-position-and-space-mode="label-alignment">
          <style:list-level-label-alignment text:label-followed-by="listtab" fo:margin-left="10.089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7" text:level="8">
        <style:list-level-properties text:space-before="11.76cm" text:min-label-width="0.411cm" fo:text-align="start" text:list-level-position-and-space-mode="label-alignment">
          <style:list-level-label-alignment text:label-followed-by="listtab" fo:margin-left="12.171cm" fo:text-indent="-0.41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8" text:level="9">
        <style:list-level-properties text:space-before="13.841cm" text:min-label-width="0.411cm" fo:text-align="start" text:list-level-position-and-space-mode="label-alignment">
          <style:list-level-label-alignment text:label-followed-by="listtab" fo:margin-left="14.252cm" fo:text-indent="-0.41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4Level0" style:family="text">
      <style:text-properties fo:letter-spacing="0cm" style:text-scale="100%" fo:language="en" fo:language-asian="en" fo:language-complex="ar" fo:country="US" fo:country-asian="US" fo:country-complex="SA"/>
    </style:style>
    <style:style style:name="List4Level1" style:family="text">
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</style:style>
    <style:style style:name="List4Level2" style:family="text">
      <style:text-properties fo:language="en" fo:language-asian="en" fo:language-complex="ar" fo:country="US" fo:country-asian="US" fo:country-complex="SA"/>
    </style:style>
    <style:style style:name="List4Level3" style:family="text">
      <style:text-properties fo:language="en" fo:language-asian="en" fo:language-complex="ar" fo:country="US" fo:country-asian="US" fo:country-complex="SA"/>
    </style:style>
    <style:style style:name="List4Level4" style:family="text">
      <style:text-properties fo:language="en" fo:language-asian="en" fo:language-complex="ar" fo:country="US" fo:country-asian="US" fo:country-complex="SA"/>
    </style:style>
    <style:style style:name="List4Level5" style:family="text">
      <style:text-properties fo:language="en" fo:language-asian="en" fo:language-complex="ar" fo:country="US" fo:country-asian="US" fo:country-complex="SA"/>
    </style:style>
    <style:style style:name="List4Level6" style:family="text">
      <style:text-properties fo:language="en" fo:language-asian="en" fo:language-complex="ar" fo:country="US" fo:country-asian="US" fo:country-complex="SA"/>
    </style:style>
    <style:style style:name="List4Level7" style:family="text">
      <style:text-properties fo:language="en" fo:language-asian="en" fo:language-complex="ar" fo:country="US" fo:country-asian="US" fo:country-complex="SA"/>
    </style:style>
    <style:style style:name="List4Level8" style:family="text">
      <style:text-properties fo:language="en" fo:language-asian="en" fo:language-complex="ar" fo:country="US" fo:country-asian="US" fo:country-complex="SA"/>
    </style:style>
    <text:list-style style:name="LS4">
      <text:list-level-style-number style:num-format="1" text:start-value="3" text:style-name="List4Level0" text:level="1">
        <style:list-level-properties text:space-before="0.635cm" text:min-label-width="0.229cm" fo:text-align="start" text:list-level-position-and-space-mode="label-alignment">
          <style:list-level-label-alignment text:label-followed-by="listtab" fo:margin-left="0.864cm" fo:text-indent="-0.229cm"/>
        </style:list-level-properties>
        <style:text-properties fo:letter-spacing="0cm" style:text-scale="100%" fo:language="en" fo:language-asian="en" fo:language-complex="ar" fo:country="US" fo:country-asian="US" fo:country-complex="SA"/>
      </text:list-level-style-number>
      <text:list-level-style-number style:num-format="a" text:style-name="List4Level1" style:num-suffix=")" text:level="2">
        <style:list-level-properties text:space-before="2.311cm" text:min-label-width="0.635cm" fo:text-align="start" text:list-level-position-and-space-mode="label-alignment">
          <style:list-level-label-alignment text:label-followed-by="listtab" fo:margin-left="2.946cm" fo:text-indent="-0.635cm"/>
        </style:list-level-properties>
        <style:text-properties fo:letter-spacing="0cm" style:text-scale="100%" fo:font-style="normal" style:font-style-asian="normal" style:font-style-complex="normal" style:font-name="Verdana" fo:font-size="8.5pt" style:font-name-asian="Verdana" style:font-size-asian="8.5pt" style:font-name-complex="Verdana" style:font-size-complex="8.5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4Level2" text:level="3">
        <style:list-level-properties text:space-before="4.045cm" text:min-label-width="0.635cm" fo:text-align="start" text:list-level-position-and-space-mode="label-alignment">
          <style:list-level-label-alignment text:label-followed-by="listtab" fo:margin-left="4.6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3" text:level="4">
        <style:list-level-properties text:space-before="5.761cm" text:min-label-width="0.635cm" fo:text-align="start" text:list-level-position-and-space-mode="label-alignment">
          <style:list-level-label-alignment text:label-followed-by="listtab" fo:margin-left="6.39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4" text:level="5">
        <style:list-level-properties text:space-before="7.479cm" text:min-label-width="0.635cm" fo:text-align="start" text:list-level-position-and-space-mode="label-alignment">
          <style:list-level-label-alignment text:label-followed-by="listtab" fo:margin-left="8.11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5" text:level="6">
        <style:list-level-properties text:space-before="9.195cm" text:min-label-width="0.635cm" fo:text-align="start" text:list-level-position-and-space-mode="label-alignment">
          <style:list-level-label-alignment text:label-followed-by="listtab" fo:margin-left="9.83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6" text:level="7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7" text:level="8">
        <style:list-level-properties text:space-before="12.629cm" text:min-label-width="0.635cm" fo:text-align="start" text:list-level-position-and-space-mode="label-alignment">
          <style:list-level-label-alignment text:label-followed-by="listtab" fo:margin-left="13.26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8" text:level="9">
        <style:list-level-properties text:space-before="14.346cm" text:min-label-width="0.635cm" fo:text-align="start" text:list-level-position-and-space-mode="label-alignment">
          <style:list-level-label-alignment text:label-followed-by="listtab" fo:margin-left="14.981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5Level0" style:family="text">
      <style:text-properties fo:letter-spacing="0cm" style:text-scale="100%" fo:font-style="normal" style:font-style-asian="normal" style:font-style-complex="normal"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1" style:family="text">
      <style:text-properties fo:language="en" fo:language-asian="en" fo:language-complex="ar" fo:country="US" fo:country-asian="US" fo:country-complex="SA"/>
    </style:style>
    <style:style style:name="List5Level2" style:family="text">
      <style:text-properties fo:language="en" fo:language-asian="en" fo:language-complex="ar" fo:country="US" fo:country-asian="US" fo:country-complex="SA"/>
    </style:style>
    <style:style style:name="List5Level3" style:family="text">
      <style:text-properties fo:language="en" fo:language-asian="en" fo:language-complex="ar" fo:country="US" fo:country-asian="US" fo:country-complex="SA"/>
    </style:style>
    <style:style style:name="List5Level4" style:family="text">
      <style:text-properties fo:language="en" fo:language-asian="en" fo:language-complex="ar" fo:country="US" fo:country-asian="US" fo:country-complex="SA"/>
    </style:style>
    <style:style style:name="List5Level5" style:family="text">
      <style:text-properties fo:language="en" fo:language-asian="en" fo:language-complex="ar" fo:country="US" fo:country-asian="US" fo:country-complex="SA"/>
    </style:style>
    <style:style style:name="List5Level6" style:family="text">
      <style:text-properties fo:language="en" fo:language-asian="en" fo:language-complex="ar" fo:country="US" fo:country-asian="US" fo:country-complex="SA"/>
    </style:style>
    <style:style style:name="List5Level7" style:family="text">
      <style:text-properties fo:language="en" fo:language-asian="en" fo:language-complex="ar" fo:country="US" fo:country-asian="US" fo:country-complex="SA"/>
    </style:style>
    <style:style style:name="List5Level8" style:family="text">
      <style:text-properties fo:language="en" fo:language-asian="en" fo:language-complex="ar" fo:country="US" fo:country-asian="US" fo:country-complex="SA"/>
    </style:style>
    <text:list-style style:name="LS5">
      <text:list-level-style-bullet text:bullet-char="☐" text:style-name="List5Level0" text:level="1">
        <style:list-level-properties text:space-before="-0.31cm" text:min-label-width="0.501cm" fo:text-align="start" text:list-level-position-and-space-mode="label-alignment">
          <style:list-level-label-alignment text:label-followed-by="listtab" fo:margin-left="0.19cm" fo:text-indent="-0.501cm"/>
        </style:list-level-properties>
        <style:text-properties fo:letter-spacing="0cm" style:text-scale="100%" fo:font-style="normal" style:font-style-asian="normal" style:font-style-complex="normal"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5Level1" text:level="2">
        <style:list-level-properties text:space-before="0.631cm" text:min-label-width="0.501cm" fo:text-align="start" text:list-level-position-and-space-mode="label-alignment">
          <style:list-level-label-alignment text:label-followed-by="listtab" fo:margin-left="1.132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2" text:level="3">
        <style:list-level-properties text:space-before="1.589cm" text:min-label-width="0.501cm" fo:text-align="start" text:list-level-position-and-space-mode="label-alignment">
          <style:list-level-label-alignment text:label-followed-by="listtab" fo:margin-left="2.09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3" text:level="4">
        <style:list-level-properties text:space-before="2.545cm" text:min-label-width="0.501cm" fo:text-align="start" text:list-level-position-and-space-mode="label-alignment">
          <style:list-level-label-alignment text:label-followed-by="listtab" fo:margin-left="3.046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4" text:level="5">
        <style:list-level-properties text:space-before="3.503cm" text:min-label-width="0.501cm" fo:text-align="start" text:list-level-position-and-space-mode="label-alignment">
          <style:list-level-label-alignment text:label-followed-by="listtab" fo:margin-left="4.004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5" text:level="6">
        <style:list-level-properties text:space-before="4.459cm" text:min-label-width="0.501cm" fo:text-align="start" text:list-level-position-and-space-mode="label-alignment">
          <style:list-level-label-alignment text:label-followed-by="listtab" fo:margin-left="4.96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6" text:level="7">
        <style:list-level-properties text:space-before="5.417cm" text:min-label-width="0.501cm" fo:text-align="start" text:list-level-position-and-space-mode="label-alignment">
          <style:list-level-label-alignment text:label-followed-by="listtab" fo:margin-left="5.918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7" text:level="8">
        <style:list-level-properties text:space-before="6.373cm" text:min-label-width="0.501cm" fo:text-align="start" text:list-level-position-and-space-mode="label-alignment">
          <style:list-level-label-alignment text:label-followed-by="listtab" fo:margin-left="6.874cm" fo:text-indent="-0.50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8" text:level="9">
        <style:list-level-properties text:space-before="7.331cm" text:min-label-width="0.501cm" fo:text-align="start" text:list-level-position-and-space-mode="label-alignment">
          <style:list-level-label-alignment text:label-followed-by="listtab" fo:margin-left="7.832cm" fo:text-indent="-0.50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6Level0" style:family="text">
      <style:text-properties fo:letter-spacing="-0.002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6Level1" style:family="text">
      <style:text-properties fo:letter-spacing="0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6Level2" style:family="text">
      <style:text-properties fo:language="en" fo:language-asian="en" fo:language-complex="ar" fo:country="US" fo:country-asian="US" fo:country-complex="SA"/>
    </style:style>
    <style:style style:name="List6Level3" style:family="text">
      <style:text-properties fo:language="en" fo:language-asian="en" fo:language-complex="ar" fo:country="US" fo:country-asian="US" fo:country-complex="SA"/>
    </style:style>
    <style:style style:name="List6Level4" style:family="text">
      <style:text-properties fo:language="en" fo:language-asian="en" fo:language-complex="ar" fo:country="US" fo:country-asian="US" fo:country-complex="SA"/>
    </style:style>
    <style:style style:name="List6Level5" style:family="text">
      <style:text-properties fo:language="en" fo:language-asian="en" fo:language-complex="ar" fo:country="US" fo:country-asian="US" fo:country-complex="SA"/>
    </style:style>
    <style:style style:name="List6Level6" style:family="text">
      <style:text-properties fo:language="en" fo:language-asian="en" fo:language-complex="ar" fo:country="US" fo:country-asian="US" fo:country-complex="SA"/>
    </style:style>
    <style:style style:name="List6Level7" style:family="text">
      <style:text-properties fo:language="en" fo:language-asian="en" fo:language-complex="ar" fo:country="US" fo:country-asian="US" fo:country-complex="SA"/>
    </style:style>
    <style:style style:name="List6Level8" style:family="text">
      <style:text-properties fo:language="en" fo:language-asian="en" fo:language-complex="ar" fo:country="US" fo:country-asian="US" fo:country-complex="SA"/>
    </style:style>
    <text:list-style style:name="LS6">
      <text:list-level-style-number style:num-format="1" text:style-name="List6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letter-spacing="-0.002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6Level1" style:num-suffix=")" style:num-prefix="(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letter-spacing="0cm" style:text-scale="100%" fo:font-style="normal" style:font-style-asian="normal" style:font-style-complex="normal" style:font-name="Arial MT" fo:font-size="11pt" style:font-name-asian="Arial MT" style:font-size-asian="11pt" style:font-name-complex="Arial MT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6Level2" text:level="3">
        <style:list-level-properties text:space-before="3.669cm" text:min-label-width="0.635cm" fo:text-align="start" text:list-level-position-and-space-mode="label-alignment">
          <style:list-level-label-alignment text:label-followed-by="listtab" fo:margin-left="4.30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3" text:level="4">
        <style:list-level-properties text:space-before="5.433cm" text:min-label-width="0.635cm" fo:text-align="start" text:list-level-position-and-space-mode="label-alignment">
          <style:list-level-label-alignment text:label-followed-by="listtab" fo:margin-left="6.06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4" text:level="5">
        <style:list-level-properties text:space-before="7.197cm" text:min-label-width="0.635cm" fo:text-align="start" text:list-level-position-and-space-mode="label-alignment">
          <style:list-level-label-alignment text:label-followed-by="listtab" fo:margin-left="7.83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5" text:level="6">
        <style:list-level-properties text:space-before="8.961cm" text:min-label-width="0.635cm" fo:text-align="start" text:list-level-position-and-space-mode="label-alignment">
          <style:list-level-label-alignment text:label-followed-by="listtab" fo:margin-left="9.59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6" text:level="7">
        <style:list-level-properties text:space-before="10.724cm" text:min-label-width="0.635cm" fo:text-align="start" text:list-level-position-and-space-mode="label-alignment">
          <style:list-level-label-alignment text:label-followed-by="listtab" fo:margin-left="11.35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7" text:level="8">
        <style:list-level-properties text:space-before="12.488cm" text:min-label-width="0.635cm" fo:text-align="start" text:list-level-position-and-space-mode="label-alignment">
          <style:list-level-label-alignment text:label-followed-by="listtab" fo:margin-left="13.123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8" text:level="9">
        <style:list-level-properties text:space-before="14.252cm" text:min-label-width="0.635cm" fo:text-align="start" text:list-level-position-and-space-mode="label-alignment">
          <style:list-level-label-alignment text:label-followed-by="listtab" fo:margin-left="14.887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" style:family="paragraph" style:parent-style-name="Body_20_Text" style:master-page-name="MasterPage20">
      <style:paragraph-properties fo:line-height="6%"/>
    </style:style>
    <style:style style:name="FR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" style:family="paragraph" style:parent-style-name="Body_20_Text">
      <style:paragraph-properties fo:line-height="0.393cm" fo:margin-top="0cm" fo:margin-bottom="0cm" fo:margin-left="0.035cm"/>
    </style:style>
    <style:style style:name="T3_1" style:family="text">
      <style:text-properties fo:letter-spacing="-0.004cm" style:font-name="Calibri"/>
    </style:style>
    <style:style style:name="FR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" style:family="paragraph" style:parent-style-name="Body_20_Text">
      <style:paragraph-properties fo:margin-top="0cm" fo:margin-bottom="0cm" fo:margin-left="0.035cm"/>
    </style:style>
    <style:style style:name="T4_1" style:family="text">
      <style:text-properties fo:letter-spacing="-0.007cm"/>
    </style:style>
    <style:style style:name="P5" style:family="paragraph" style:parent-style-name="Body_20_Text">
      <style:paragraph-properties fo:line-height="6%"/>
    </style:style>
    <style:style style:name="FR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" style:family="paragraph" style:parent-style-name="Body_20_Text">
      <style:paragraph-properties fo:margin-top="0cm" fo:margin-bottom="0cm" fo:margin-left="0.035cm"/>
    </style:style>
    <style:style style:name="T7_1" style:family="text">
      <style:text-properties fo:letter-spacing="-0.009cm" style:font-name="Times New Roman"/>
    </style:style>
    <style:page-layout style:name="pm2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8" style:family="paragraph" style:parent-style-name="Body_20_Text">
      <style:paragraph-properties fo:line-height="6%"/>
    </style:style>
    <style:style style:name="FR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9" style:family="paragraph" style:parent-style-name="Normal"/>
    <style:style style:name="T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" style:family="paragraph" style:parent-style-name="Body_20_Text">
      <style:paragraph-properties fo:line-height="0.393cm" fo:margin-top="0cm" fo:margin-bottom="0cm" fo:margin-left="0.035cm"/>
    </style:style>
    <style:style style:name="T10_1" style:family="text">
      <style:text-properties fo:letter-spacing="-0.004cm" style:font-name="Calibri"/>
    </style:style>
    <style:style style:name="FR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" style:family="paragraph" style:parent-style-name="Body_20_Text">
      <style:paragraph-properties fo:margin-top="0cm" fo:margin-bottom="0cm" fo:margin-left="0.035cm"/>
    </style:style>
    <style:style style:name="T11_1" style:family="text">
      <style:text-properties fo:letter-spacing="-0.007cm"/>
    </style:style>
    <style:style style:name="P12" style:family="paragraph" style:parent-style-name="Body_20_Text">
      <style:paragraph-properties fo:line-height="6%"/>
    </style:style>
    <style:style style:name="FR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" style:family="paragraph" style:parent-style-name="Normal"/>
    <style:style style:name="T1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4" style:family="paragraph" style:parent-style-name="Body_20_Text">
      <style:paragraph-properties fo:margin-top="0cm" fo:margin-bottom="0cm" fo:margin-left="0.035cm"/>
    </style:style>
    <style:style style:name="T14_1" style:family="text">
      <style:text-properties fo:letter-spacing="-0.009cm" style:font-name="Times New Roman"/>
    </style:style>
    <style:page-layout style:name="pm3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5" style:family="paragraph" style:parent-style-name="Body_20_Text">
      <style:paragraph-properties fo:line-height="6%"/>
    </style:style>
    <style:style style:name="FR1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6" style:family="paragraph" style:parent-style-name="Normal"/>
    <style:style style:name="T1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7" style:family="paragraph" style:parent-style-name="Body_20_Text">
      <style:paragraph-properties fo:line-height="0.393cm" fo:margin-top="0cm" fo:margin-bottom="0cm" fo:margin-left="0.035cm"/>
    </style:style>
    <style:style style:name="T17_1" style:family="text">
      <style:text-properties fo:letter-spacing="-0.004cm" style:font-name="Calibri"/>
    </style:style>
    <style:style style:name="FR1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8" style:family="paragraph" style:parent-style-name="Body_20_Text">
      <style:paragraph-properties fo:margin-top="0cm" fo:margin-bottom="0cm" fo:margin-left="0.035cm"/>
    </style:style>
    <style:style style:name="T18_1" style:family="text">
      <style:text-properties fo:letter-spacing="-0.007cm"/>
    </style:style>
    <style:style style:name="P19" style:family="paragraph" style:parent-style-name="Body_20_Text">
      <style:paragraph-properties fo:line-height="6%"/>
    </style:style>
    <style:style style:name="FR1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0" style:family="paragraph" style:parent-style-name="Normal"/>
    <style:style style:name="T2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1" style:family="paragraph" style:parent-style-name="Body_20_Text">
      <style:paragraph-properties fo:margin-top="0cm" fo:margin-bottom="0cm" fo:margin-left="0.035cm"/>
    </style:style>
    <style:style style:name="T21_1" style:family="text">
      <style:text-properties fo:letter-spacing="-0.009cm" style:font-name="Times New Roman"/>
    </style:style>
    <style:page-layout style:name="pm4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22" style:family="paragraph" style:parent-style-name="Body_20_Text">
      <style:paragraph-properties fo:line-height="6%"/>
    </style:style>
    <style:style style:name="FR1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3" style:family="paragraph" style:parent-style-name="Normal"/>
    <style:style style:name="T2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4" style:family="paragraph" style:parent-style-name="Body_20_Text">
      <style:paragraph-properties fo:line-height="0.393cm" fo:margin-top="0cm" fo:margin-bottom="0cm" fo:margin-left="0.035cm"/>
    </style:style>
    <style:style style:name="T24_1" style:family="text">
      <style:text-properties fo:letter-spacing="-0.004cm" style:font-name="Calibri"/>
    </style:style>
    <style:style style:name="FR1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5" style:family="paragraph" style:parent-style-name="Body_20_Text">
      <style:paragraph-properties fo:margin-top="0cm" fo:margin-bottom="0cm" fo:margin-left="0.035cm"/>
    </style:style>
    <style:style style:name="T25_1" style:family="text">
      <style:text-properties fo:letter-spacing="-0.007cm"/>
    </style:style>
    <style:style style:name="P26" style:family="paragraph" style:parent-style-name="Body_20_Text">
      <style:paragraph-properties fo:line-height="6%"/>
    </style:style>
    <style:style style:name="FR1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7" style:family="paragraph" style:parent-style-name="Normal"/>
    <style:style style:name="T2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8" style:family="paragraph" style:parent-style-name="Body_20_Text">
      <style:paragraph-properties fo:margin-top="0cm" fo:margin-bottom="0cm" fo:margin-left="0.035cm"/>
    </style:style>
    <style:style style:name="T28_1" style:family="text">
      <style:text-properties fo:letter-spacing="-0.009cm" style:font-name="Times New Roman"/>
    </style:style>
    <style:page-layout style:name="pm5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29" style:family="paragraph" style:parent-style-name="Body_20_Text">
      <style:paragraph-properties fo:line-height="6%"/>
    </style:style>
    <style:style style:name="FR2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0" style:family="paragraph" style:parent-style-name="Normal"/>
    <style:style style:name="T3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1" style:family="paragraph" style:parent-style-name="Body_20_Text">
      <style:paragraph-properties fo:line-height="0.393cm" fo:margin-top="0cm" fo:margin-bottom="0cm" fo:margin-left="0.035cm"/>
    </style:style>
    <style:style style:name="T31_1" style:family="text">
      <style:text-properties fo:letter-spacing="-0.004cm" style:font-name="Calibri"/>
    </style:style>
    <style:style style:name="FR2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2" style:family="paragraph" style:parent-style-name="Body_20_Text">
      <style:paragraph-properties fo:margin-top="0cm" fo:margin-bottom="0cm" fo:margin-left="0.035cm"/>
    </style:style>
    <style:style style:name="T32_1" style:family="text">
      <style:text-properties fo:letter-spacing="-0.007cm"/>
    </style:style>
    <style:style style:name="P33" style:family="paragraph" style:parent-style-name="Body_20_Text">
      <style:paragraph-properties fo:line-height="6%"/>
    </style:style>
    <style:style style:name="FR2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4" style:family="paragraph" style:parent-style-name="Normal"/>
    <style:style style:name="T3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5" style:family="paragraph" style:parent-style-name="Body_20_Text">
      <style:paragraph-properties fo:margin-top="0cm" fo:margin-bottom="0cm" fo:margin-left="0.035cm"/>
    </style:style>
    <style:style style:name="T35_1" style:family="text">
      <style:text-properties fo:letter-spacing="-0.009cm" style:font-name="Times New Roman"/>
    </style:style>
    <style:page-layout style:name="pm6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36" style:family="paragraph" style:parent-style-name="Body_20_Text">
      <style:paragraph-properties fo:line-height="6%"/>
    </style:style>
    <style:style style:name="FR2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7" style:family="paragraph" style:parent-style-name="Normal"/>
    <style:style style:name="T3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8" style:family="paragraph" style:parent-style-name="Body_20_Text">
      <style:paragraph-properties fo:line-height="0.393cm" fo:margin-top="0cm" fo:margin-bottom="0cm" fo:margin-left="0.035cm"/>
    </style:style>
    <style:style style:name="T38_1" style:family="text">
      <style:text-properties fo:letter-spacing="-0.004cm" style:font-name="Calibri"/>
    </style:style>
    <style:style style:name="FR2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9" style:family="paragraph" style:parent-style-name="Body_20_Text">
      <style:paragraph-properties fo:margin-top="0cm" fo:margin-bottom="0cm" fo:margin-left="0.035cm"/>
    </style:style>
    <style:style style:name="T39_1" style:family="text">
      <style:text-properties fo:letter-spacing="-0.007cm"/>
    </style:style>
    <style:style style:name="P40" style:family="paragraph" style:parent-style-name="Body_20_Text">
      <style:paragraph-properties fo:line-height="6%"/>
    </style:style>
    <style:style style:name="FR2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1" style:family="paragraph" style:parent-style-name="Normal"/>
    <style:style style:name="T4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2" style:family="paragraph" style:parent-style-name="Body_20_Text">
      <style:paragraph-properties fo:margin-top="0cm" fo:margin-bottom="0cm" fo:margin-left="0.035cm"/>
    </style:style>
    <style:style style:name="T42_1" style:family="text">
      <style:text-properties fo:letter-spacing="-0.009cm" style:font-name="Times New Roman"/>
    </style:style>
    <style:page-layout style:name="pm7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43" style:family="paragraph" style:parent-style-name="Body_20_Text">
      <style:paragraph-properties fo:line-height="6%"/>
    </style:style>
    <style:style style:name="FR3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44" style:family="paragraph" style:parent-style-name="Normal"/>
    <style:style style:name="T4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5" style:family="paragraph" style:parent-style-name="Body_20_Text">
      <style:paragraph-properties fo:line-height="0.393cm" fo:margin-top="0cm" fo:margin-bottom="0cm" fo:margin-left="0.035cm"/>
    </style:style>
    <style:style style:name="T45_1" style:family="text">
      <style:text-properties fo:letter-spacing="-0.004cm" style:font-name="Calibri"/>
    </style:style>
    <style:style style:name="FR3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6" style:family="paragraph" style:parent-style-name="Body_20_Text">
      <style:paragraph-properties fo:margin-top="0cm" fo:margin-bottom="0cm" fo:margin-left="0.035cm"/>
    </style:style>
    <style:style style:name="T46_1" style:family="text">
      <style:text-properties fo:letter-spacing="-0.007cm"/>
    </style:style>
    <style:style style:name="P47" style:family="paragraph" style:parent-style-name="Body_20_Text">
      <style:paragraph-properties fo:line-height="6%"/>
    </style:style>
    <style:style style:name="FR3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8" style:family="paragraph" style:parent-style-name="Normal"/>
    <style:style style:name="T4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9" style:family="paragraph" style:parent-style-name="Body_20_Text">
      <style:paragraph-properties fo:margin-top="0cm" fo:margin-bottom="0cm" fo:margin-left="0.035cm"/>
    </style:style>
    <style:style style:name="T49_1" style:family="text">
      <style:text-properties fo:letter-spacing="-0.009cm" style:font-name="Times New Roman"/>
    </style:style>
    <style:page-layout style:name="pm8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50" style:family="paragraph" style:parent-style-name="Body_20_Text">
      <style:paragraph-properties fo:line-height="6%"/>
    </style:style>
    <style:style style:name="FR3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51" style:family="paragraph" style:parent-style-name="Normal"/>
    <style:style style:name="T5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2" style:family="paragraph" style:parent-style-name="Body_20_Text">
      <style:paragraph-properties fo:line-height="0.393cm" fo:margin-top="0cm" fo:margin-bottom="0cm" fo:margin-left="0.035cm"/>
    </style:style>
    <style:style style:name="T52_1" style:family="text">
      <style:text-properties fo:letter-spacing="-0.004cm" style:font-name="Calibri"/>
    </style:style>
    <style:style style:name="FR3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3" style:family="paragraph" style:parent-style-name="Body_20_Text">
      <style:paragraph-properties fo:margin-top="0cm" fo:margin-bottom="0cm" fo:margin-left="0.035cm"/>
    </style:style>
    <style:style style:name="T53_1" style:family="text">
      <style:text-properties fo:letter-spacing="-0.007cm"/>
    </style:style>
    <style:style style:name="P54" style:family="paragraph" style:parent-style-name="Body_20_Text">
      <style:paragraph-properties fo:line-height="6%"/>
    </style:style>
    <style:style style:name="FR3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5" style:family="paragraph" style:parent-style-name="Normal"/>
    <style:style style:name="T5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6" style:family="paragraph" style:parent-style-name="Body_20_Text">
      <style:paragraph-properties fo:margin-top="0cm" fo:margin-bottom="0cm" fo:margin-left="0.035cm"/>
    </style:style>
    <style:style style:name="T56_1" style:family="text">
      <style:text-properties fo:letter-spacing="-0.009cm" style:font-name="Times New Roman"/>
    </style:style>
    <style:page-layout style:name="pm9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57" style:family="paragraph" style:parent-style-name="Body_20_Text">
      <style:paragraph-properties fo:line-height="6%"/>
    </style:style>
    <style:style style:name="FR4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58" style:family="paragraph" style:parent-style-name="Normal"/>
    <style:style style:name="T5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9" style:family="paragraph" style:parent-style-name="Body_20_Text">
      <style:paragraph-properties fo:line-height="0.393cm" fo:margin-top="0cm" fo:margin-bottom="0cm" fo:margin-left="0.035cm"/>
    </style:style>
    <style:style style:name="T59_1" style:family="text">
      <style:text-properties fo:letter-spacing="-0.004cm" style:font-name="Calibri"/>
    </style:style>
    <style:style style:name="FR4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0" style:family="paragraph" style:parent-style-name="Body_20_Text">
      <style:paragraph-properties fo:margin-top="0cm" fo:margin-bottom="0cm" fo:margin-left="0.035cm"/>
    </style:style>
    <style:style style:name="T60_1" style:family="text">
      <style:text-properties fo:letter-spacing="-0.007cm"/>
    </style:style>
    <style:style style:name="P61" style:family="paragraph" style:parent-style-name="Body_20_Text">
      <style:paragraph-properties fo:line-height="6%"/>
    </style:style>
    <style:style style:name="FR4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2" style:family="paragraph" style:parent-style-name="Normal"/>
    <style:style style:name="T6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3" style:family="paragraph" style:parent-style-name="Body_20_Text">
      <style:paragraph-properties fo:margin-top="0cm" fo:margin-bottom="0cm" fo:margin-left="0.035cm"/>
    </style:style>
    <style:style style:name="T63_1" style:family="text">
      <style:text-properties fo:letter-spacing="-0.009cm" style:font-name="Times New Roman"/>
    </style:style>
    <style:page-layout style:name="pm10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64" style:family="paragraph" style:parent-style-name="Body_20_Text">
      <style:paragraph-properties fo:line-height="6%"/>
    </style:style>
    <style:style style:name="FR4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5" style:family="paragraph" style:parent-style-name="Normal"/>
    <style:style style:name="T6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6" style:family="paragraph" style:parent-style-name="Body_20_Text">
      <style:paragraph-properties fo:line-height="0.393cm" fo:margin-top="0cm" fo:margin-bottom="0cm" fo:margin-left="0.035cm"/>
    </style:style>
    <style:style style:name="T66_1" style:family="text">
      <style:text-properties fo:letter-spacing="-0.004cm" style:font-name="Calibri"/>
    </style:style>
    <style:style style:name="FR4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7" style:family="paragraph" style:parent-style-name="Body_20_Text">
      <style:paragraph-properties fo:margin-top="0cm" fo:margin-bottom="0cm" fo:margin-left="0.035cm"/>
    </style:style>
    <style:style style:name="T67_1" style:family="text">
      <style:text-properties fo:letter-spacing="-0.007cm"/>
    </style:style>
    <style:style style:name="P68" style:family="paragraph" style:parent-style-name="Body_20_Text">
      <style:paragraph-properties fo:line-height="6%"/>
    </style:style>
    <style:style style:name="FR4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9" style:family="paragraph" style:parent-style-name="Normal"/>
    <style:style style:name="T6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0" style:family="paragraph" style:parent-style-name="Body_20_Text">
      <style:paragraph-properties fo:margin-top="0cm" fo:margin-bottom="0cm" fo:margin-left="0.035cm"/>
    </style:style>
    <style:style style:name="T70_1" style:family="text">
      <style:text-properties fo:letter-spacing="-0.009cm" style:font-name="Times New Roman"/>
    </style:style>
    <style:page-layout style:name="pm11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71" style:family="paragraph" style:parent-style-name="Body_20_Text">
      <style:paragraph-properties fo:line-height="6%"/>
    </style:style>
    <style:style style:name="FR5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72" style:family="paragraph" style:parent-style-name="Normal"/>
    <style:style style:name="T7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3" style:family="paragraph" style:parent-style-name="Body_20_Text">
      <style:paragraph-properties fo:line-height="0.393cm" fo:margin-top="0cm" fo:margin-bottom="0cm" fo:margin-left="0.035cm"/>
    </style:style>
    <style:style style:name="T73_1" style:family="text">
      <style:text-properties fo:letter-spacing="-0.004cm" style:font-name="Calibri"/>
    </style:style>
    <style:style style:name="FR5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4" style:family="paragraph" style:parent-style-name="Body_20_Text">
      <style:paragraph-properties fo:margin-top="0cm" fo:margin-bottom="0cm" fo:margin-left="0.035cm"/>
    </style:style>
    <style:style style:name="T74_1" style:family="text">
      <style:text-properties fo:letter-spacing="-0.007cm"/>
    </style:style>
    <style:style style:name="P75" style:family="paragraph" style:parent-style-name="Body_20_Text">
      <style:paragraph-properties fo:line-height="6%"/>
    </style:style>
    <style:style style:name="FR5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76" style:family="paragraph" style:parent-style-name="Normal"/>
    <style:style style:name="T7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7" style:family="paragraph" style:parent-style-name="Body_20_Text">
      <style:paragraph-properties fo:margin-top="0cm" fo:margin-bottom="0cm" fo:margin-left="0.035cm"/>
    </style:style>
    <style:style style:name="T77_1" style:family="text">
      <style:text-properties fo:letter-spacing="-0.009cm" style:font-name="Times New Roman"/>
    </style:style>
    <style:page-layout style:name="pm12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78" style:family="paragraph" style:parent-style-name="Body_20_Text">
      <style:paragraph-properties fo:line-height="6%"/>
    </style:style>
    <style:style style:name="FR5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79" style:family="paragraph" style:parent-style-name="Normal"/>
    <style:style style:name="T7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0" style:family="paragraph" style:parent-style-name="Body_20_Text">
      <style:paragraph-properties fo:line-height="0.393cm" fo:margin-top="0cm" fo:margin-bottom="0cm" fo:margin-left="0.035cm"/>
    </style:style>
    <style:style style:name="T80_1" style:family="text">
      <style:text-properties fo:letter-spacing="-0.004cm" style:font-name="Calibri"/>
    </style:style>
    <style:style style:name="FR5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1" style:family="paragraph" style:parent-style-name="Body_20_Text">
      <style:paragraph-properties fo:margin-top="0cm" fo:margin-bottom="0cm" fo:margin-left="0.035cm"/>
    </style:style>
    <style:style style:name="T81_1" style:family="text">
      <style:text-properties fo:letter-spacing="-0.007cm"/>
    </style:style>
    <style:style style:name="P82" style:family="paragraph" style:parent-style-name="Body_20_Text">
      <style:paragraph-properties fo:line-height="6%"/>
    </style:style>
    <style:style style:name="FR5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3" style:family="paragraph" style:parent-style-name="Normal"/>
    <style:style style:name="T8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4" style:family="paragraph" style:parent-style-name="Body_20_Text">
      <style:paragraph-properties fo:margin-top="0cm" fo:margin-bottom="0cm" fo:margin-left="0.035cm"/>
    </style:style>
    <style:style style:name="T84_1" style:family="text">
      <style:text-properties fo:letter-spacing="-0.009cm" style:font-name="Times New Roman"/>
    </style:style>
    <style:page-layout style:name="pm13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85" style:family="paragraph" style:parent-style-name="Body_20_Text">
      <style:paragraph-properties fo:line-height="6%"/>
    </style:style>
    <style:style style:name="FR6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6" style:family="paragraph" style:parent-style-name="Normal"/>
    <style:style style:name="T8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7" style:family="paragraph" style:parent-style-name="Body_20_Text">
      <style:paragraph-properties fo:line-height="0.393cm" fo:margin-top="0cm" fo:margin-bottom="0cm" fo:margin-left="0.035cm"/>
    </style:style>
    <style:style style:name="T87_1" style:family="text">
      <style:text-properties fo:letter-spacing="-0.004cm" style:font-name="Calibri"/>
    </style:style>
    <style:style style:name="FR6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8" style:family="paragraph" style:parent-style-name="Body_20_Text">
      <style:paragraph-properties fo:margin-top="0cm" fo:margin-bottom="0cm" fo:margin-left="0.035cm"/>
    </style:style>
    <style:style style:name="T88_1" style:family="text">
      <style:text-properties fo:letter-spacing="-0.007cm"/>
    </style:style>
    <style:style style:name="P89" style:family="paragraph" style:parent-style-name="Body_20_Text">
      <style:paragraph-properties fo:line-height="6%"/>
    </style:style>
    <style:style style:name="FR6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90" style:family="paragraph" style:parent-style-name="Normal"/>
    <style:style style:name="T9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1" style:family="paragraph" style:parent-style-name="Body_20_Text">
      <style:paragraph-properties fo:margin-top="0cm" fo:margin-bottom="0cm" fo:margin-left="0.035cm"/>
    </style:style>
    <style:style style:name="T91_1" style:family="text">
      <style:text-properties fo:letter-spacing="-0.009cm" style:font-name="Times New Roman"/>
    </style:style>
    <style:page-layout style:name="pm14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92" style:family="paragraph" style:parent-style-name="Body_20_Text">
      <style:paragraph-properties fo:line-height="6%"/>
    </style:style>
    <style:style style:name="FR6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93" style:family="paragraph" style:parent-style-name="Normal"/>
    <style:style style:name="T9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4" style:family="paragraph" style:parent-style-name="Body_20_Text">
      <style:paragraph-properties fo:line-height="0.393cm" fo:margin-top="0cm" fo:margin-bottom="0cm" fo:margin-left="0.035cm"/>
    </style:style>
    <style:style style:name="T94_1" style:family="text">
      <style:text-properties fo:letter-spacing="-0.004cm" style:font-name="Calibri"/>
    </style:style>
    <style:style style:name="FR6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5" style:family="paragraph" style:parent-style-name="Body_20_Text">
      <style:paragraph-properties fo:margin-top="0cm" fo:margin-bottom="0cm" fo:margin-left="0.035cm"/>
    </style:style>
    <style:style style:name="T95_1" style:family="text">
      <style:text-properties fo:letter-spacing="-0.007cm"/>
    </style:style>
    <style:style style:name="P96" style:family="paragraph" style:parent-style-name="Body_20_Text">
      <style:paragraph-properties fo:line-height="6%"/>
    </style:style>
    <style:style style:name="FR6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97" style:family="paragraph" style:parent-style-name="Normal"/>
    <style:style style:name="T9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8" style:family="paragraph" style:parent-style-name="Body_20_Text">
      <style:paragraph-properties fo:margin-top="0cm" fo:margin-bottom="0cm" fo:margin-left="0.035cm"/>
    </style:style>
    <style:style style:name="T98_1" style:family="text">
      <style:text-properties fo:letter-spacing="-0.009cm" style:font-name="Times New Roman"/>
    </style:style>
    <style:page-layout style:name="pm15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99" style:family="paragraph" style:parent-style-name="Body_20_Text">
      <style:paragraph-properties fo:line-height="6%"/>
    </style:style>
    <style:style style:name="FR7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0" style:family="paragraph" style:parent-style-name="Normal"/>
    <style:style style:name="T10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1" style:family="paragraph" style:parent-style-name="Body_20_Text">
      <style:paragraph-properties fo:line-height="0.393cm" fo:margin-top="0cm" fo:margin-bottom="0cm" fo:margin-left="0.035cm"/>
    </style:style>
    <style:style style:name="T101_1" style:family="text">
      <style:text-properties fo:letter-spacing="-0.004cm" style:font-name="Calibri"/>
    </style:style>
    <style:style style:name="FR7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2" style:family="paragraph" style:parent-style-name="Body_20_Text">
      <style:paragraph-properties fo:margin-top="0cm" fo:margin-bottom="0cm" fo:margin-left="0.035cm"/>
    </style:style>
    <style:style style:name="T102_1" style:family="text">
      <style:text-properties fo:letter-spacing="-0.007cm"/>
    </style:style>
    <style:style style:name="P103" style:family="paragraph" style:parent-style-name="Body_20_Text">
      <style:paragraph-properties fo:line-height="6%"/>
    </style:style>
    <style:style style:name="FR7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04" style:family="paragraph" style:parent-style-name="Normal"/>
    <style:style style:name="T10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5" style:family="paragraph" style:parent-style-name="Body_20_Text">
      <style:paragraph-properties fo:margin-top="0cm" fo:margin-bottom="0cm" fo:margin-left="0.035cm"/>
    </style:style>
    <style:style style:name="T105_1" style:family="text">
      <style:text-properties fo:letter-spacing="-0.009cm" style:font-name="Times New Roman"/>
    </style:style>
    <style:page-layout style:name="pm16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06" style:family="paragraph" style:parent-style-name="Body_20_Text">
      <style:paragraph-properties fo:line-height="6%"/>
    </style:style>
    <style:style style:name="FR7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7" style:family="paragraph" style:parent-style-name="Normal"/>
    <style:style style:name="T10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8" style:family="paragraph" style:parent-style-name="Body_20_Text">
      <style:paragraph-properties fo:line-height="0.393cm" fo:margin-top="0cm" fo:margin-bottom="0cm" fo:margin-left="0.035cm"/>
    </style:style>
    <style:style style:name="T108_1" style:family="text">
      <style:text-properties fo:letter-spacing="-0.004cm" style:font-name="Calibri"/>
    </style:style>
    <style:style style:name="FR7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9" style:family="paragraph" style:parent-style-name="Body_20_Text">
      <style:paragraph-properties fo:margin-top="0cm" fo:margin-bottom="0cm" fo:margin-left="0.035cm"/>
    </style:style>
    <style:style style:name="T109_1" style:family="text">
      <style:text-properties fo:letter-spacing="-0.007cm"/>
    </style:style>
    <style:style style:name="P110" style:family="paragraph" style:parent-style-name="Body_20_Text">
      <style:paragraph-properties fo:line-height="6%"/>
    </style:style>
    <style:style style:name="FR7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11" style:family="paragraph" style:parent-style-name="Normal"/>
    <style:style style:name="T11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2" style:family="paragraph" style:parent-style-name="Body_20_Text">
      <style:paragraph-properties fo:margin-top="0cm" fo:margin-bottom="0cm" fo:margin-left="0.035cm"/>
    </style:style>
    <style:style style:name="T112_1" style:family="text">
      <style:text-properties fo:letter-spacing="-0.009cm" style:font-name="Times New Roman"/>
    </style:style>
    <style:page-layout style:name="pm17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13" style:family="paragraph" style:parent-style-name="Body_20_Text">
      <style:paragraph-properties fo:line-height="6%"/>
    </style:style>
    <style:style style:name="FR8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14" style:family="paragraph" style:parent-style-name="Normal"/>
    <style:style style:name="T11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5" style:family="paragraph" style:parent-style-name="Body_20_Text">
      <style:paragraph-properties fo:line-height="0.393cm" fo:margin-top="0cm" fo:margin-bottom="0cm" fo:margin-left="0.035cm"/>
    </style:style>
    <style:style style:name="T115_1" style:family="text">
      <style:text-properties fo:letter-spacing="-0.004cm" style:font-name="Calibri"/>
    </style:style>
    <style:style style:name="FR8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6" style:family="paragraph" style:parent-style-name="Body_20_Text">
      <style:paragraph-properties fo:margin-top="0cm" fo:margin-bottom="0cm" fo:margin-left="0.035cm"/>
    </style:style>
    <style:style style:name="T116_1" style:family="text">
      <style:text-properties fo:letter-spacing="-0.007cm"/>
    </style:style>
    <style:style style:name="P117" style:family="paragraph" style:parent-style-name="Body_20_Text">
      <style:paragraph-properties fo:line-height="6%"/>
    </style:style>
    <style:style style:name="FR8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18" style:family="paragraph" style:parent-style-name="Normal"/>
    <style:style style:name="T11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9" style:family="paragraph" style:parent-style-name="Body_20_Text">
      <style:paragraph-properties fo:margin-top="0cm" fo:margin-bottom="0cm" fo:margin-left="0.035cm"/>
    </style:style>
    <style:style style:name="T119_1" style:family="text">
      <style:text-properties fo:letter-spacing="-0.009cm" style:font-name="Times New Roman"/>
    </style:style>
    <style:page-layout style:name="pm18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20" style:family="paragraph" style:parent-style-name="Body_20_Text">
      <style:paragraph-properties fo:line-height="6%"/>
    </style:style>
    <style:style style:name="FR8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21" style:family="paragraph" style:parent-style-name="Normal"/>
    <style:style style:name="T12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2" style:family="paragraph" style:parent-style-name="Body_20_Text">
      <style:paragraph-properties fo:line-height="0.393cm" fo:margin-top="0cm" fo:margin-bottom="0cm" fo:margin-left="0.035cm"/>
    </style:style>
    <style:style style:name="T122_1" style:family="text">
      <style:text-properties fo:letter-spacing="-0.004cm" style:font-name="Calibri"/>
    </style:style>
    <style:style style:name="FR8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3" style:family="paragraph" style:parent-style-name="Body_20_Text">
      <style:paragraph-properties fo:margin-top="0cm" fo:margin-bottom="0cm" fo:margin-left="0.035cm"/>
    </style:style>
    <style:style style:name="T123_1" style:family="text">
      <style:text-properties fo:letter-spacing="-0.007cm"/>
    </style:style>
    <style:style style:name="P124" style:family="paragraph" style:parent-style-name="Body_20_Text">
      <style:paragraph-properties fo:line-height="6%"/>
    </style:style>
    <style:style style:name="FR8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5" style:family="paragraph" style:parent-style-name="Normal"/>
    <style:style style:name="T12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9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6" style:family="paragraph" style:parent-style-name="Body_20_Text">
      <style:paragraph-properties fo:margin-top="0cm" fo:margin-bottom="0cm" fo:margin-left="0.035cm"/>
    </style:style>
    <style:style style:name="T126_1" style:family="text">
      <style:text-properties fo:letter-spacing="-0.009cm" style:font-name="Times New Roman"/>
    </style:style>
    <style:page-layout style:name="pm19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27" style:family="paragraph" style:parent-style-name="Body_20_Text">
      <style:paragraph-properties fo:line-height="6%"/>
    </style:style>
    <style:style style:name="FR9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28" style:family="paragraph" style:parent-style-name="Normal"/>
    <style:style style:name="T12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9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9" style:family="paragraph" style:parent-style-name="Body_20_Text">
      <style:paragraph-properties fo:line-height="0.393cm" fo:margin-top="0cm" fo:margin-bottom="0cm" fo:margin-left="0.035cm"/>
    </style:style>
    <style:style style:name="T129_1" style:family="text">
      <style:text-properties fo:letter-spacing="-0.004cm" style:font-name="Calibri"/>
    </style:style>
    <style:style style:name="FR9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30" style:family="paragraph" style:parent-style-name="Body_20_Text">
      <style:paragraph-properties fo:margin-top="0cm" fo:margin-bottom="0cm" fo:margin-left="0.035cm"/>
    </style:style>
    <style:style style:name="T130_1" style:family="text">
      <style:text-properties fo:letter-spacing="-0.007cm"/>
    </style:style>
    <style:style style:name="P131" style:family="paragraph" style:parent-style-name="Body_20_Text">
      <style:paragraph-properties fo:line-height="6%"/>
    </style:style>
    <style:style style:name="FR9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2" style:family="paragraph" style:parent-style-name="Normal"/>
    <style:style style:name="T13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9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33" style:family="paragraph" style:parent-style-name="Body_20_Text">
      <style:paragraph-properties fo:margin-top="0cm" fo:margin-bottom="0cm" fo:margin-left="0.035cm"/>
    </style:style>
    <style:style style:name="T133_1" style:family="text">
      <style:text-properties fo:letter-spacing="-0.009cm" style:font-name="Times New Roman"/>
    </style:style>
    <style:page-layout style:name="pm20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34" style:family="paragraph" style:parent-style-name="Body_20_Text">
      <style:paragraph-properties fo:line-height="6%"/>
    </style:style>
    <style:style style:name="FR9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35" style:family="paragraph" style:parent-style-name="Normal"/>
    <style:style style:name="T13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97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36" style:family="paragraph" style:parent-style-name="Body_20_Text">
      <style:paragraph-properties fo:line-height="0.393cm" fo:margin-top="0cm" fo:margin-bottom="0cm" fo:margin-left="0.035cm"/>
    </style:style>
    <style:style style:name="T136_1" style:family="text">
      <style:text-properties fo:letter-spacing="-0.004cm" style:font-name="Calibri"/>
    </style:style>
    <style:style style:name="FR98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37" style:family="paragraph" style:parent-style-name="Body_20_Text">
      <style:paragraph-properties fo:margin-top="0cm" fo:margin-bottom="0cm" fo:margin-left="0.035cm"/>
    </style:style>
    <style:style style:name="T137_1" style:family="text">
      <style:text-properties fo:letter-spacing="-0.007cm"/>
    </style:style>
    <style:style style:name="P138" style:family="paragraph" style:parent-style-name="Body_20_Text">
      <style:paragraph-properties fo:line-height="6%"/>
    </style:style>
    <style:style style:name="FR99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9" style:family="paragraph" style:parent-style-name="Normal"/>
    <style:style style:name="T13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0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40" style:family="paragraph" style:parent-style-name="Body_20_Text">
      <style:paragraph-properties fo:margin-top="0cm" fo:margin-bottom="0cm" fo:margin-left="0.035cm"/>
    </style:style>
    <style:style style:name="T140_1" style:family="text">
      <style:text-properties fo:letter-spacing="-0.009cm" style:font-name="Times New Roman"/>
    </style:style>
    <style:page-layout style:name="pm21">
      <style:page-layout-properties style:print-orientation="portrait" fo:page-width="21.59cm" fo:page-height="27.94cm" fo:padding-top="0cm" fo:margin-top="0.612cm" fo:padding-bottom="0cm" fo:margin-bottom="1.709cm" fo:padding-left="0cm" fo:margin-left="1.905cm" fo:padding-right="0cm" fo:margin-right="1.27cm"/>
      <style:header-style>
        <style:header-footer-properties fo:min-height="1.716cm" style:dynamic-spacing="true"/>
      </style:header-style>
      <style:footer-style>
        <style:header-footer-properties fo:min-height="0.337cm" style:dynamic-spacing="true"/>
      </style:footer-style>
    </style:page-layout>
    <style:style style:name="P141" style:family="paragraph" style:parent-style-name="Body_20_Text">
      <style:paragraph-properties fo:line-height="6%"/>
    </style:style>
    <style:style style:name="FR10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42" style:family="paragraph" style:parent-style-name="Normal"/>
    <style:style style:name="T14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43" style:family="paragraph" style:parent-style-name="Body_20_Text">
      <style:paragraph-properties fo:line-height="0.393cm" fo:margin-top="0cm" fo:margin-bottom="0cm" fo:margin-left="0.035cm"/>
    </style:style>
    <style:style style:name="T143_1" style:family="text">
      <style:text-properties fo:letter-spacing="-0.004cm" style:font-name="Calibri"/>
    </style:style>
    <style:style style:name="FR103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44" style:family="paragraph" style:parent-style-name="Body_20_Text">
      <style:paragraph-properties fo:margin-top="0cm" fo:margin-bottom="0cm" fo:margin-left="0.035cm"/>
    </style:style>
    <style:style style:name="T144_1" style:family="text">
      <style:text-properties fo:letter-spacing="-0.007cm"/>
    </style:style>
    <style:style style:name="P145" style:family="paragraph" style:parent-style-name="Body_20_Text">
      <style:paragraph-properties fo:line-height="6%"/>
    </style:style>
    <style:style style:name="FR104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46" style:family="paragraph" style:parent-style-name="Normal"/>
    <style:style style:name="T14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5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47" style:family="paragraph" style:parent-style-name="Body_20_Text">
      <style:paragraph-properties fo:margin-top="0cm" fo:margin-bottom="0cm" fo:margin-left="0.035cm"/>
    </style:style>
    <style:style style:name="T147_1" style:family="text">
      <style:text-properties fo:letter-spacing="-0.009cm" style:font-name="Times New Roman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10"><draw:text-box fo:min-height="0.96cm"><text:p text:style-name="P2"><text:span text:style-name="T2_1">OFFICIAL</text:span></text:p></draw:text-box><svg:desc>OFFICIAL</svg:desc></draw:frame><draw:frame svg:x="0.654cm" svg:y="0.551cm" svg:width="1.393cm" svg:height="0.476cm" draw:style-name="FR2" text:anchor-type="page" draw:z-index="0"><draw:text-box><text:p text:style-name="P3"><text:span text:style-name="T3_1">OFFICIAL</text:span></text:p></draw:text-box></draw:frame><draw:frame svg:x="18.204cm" svg:y="1.22cm" svg:width="0.908cm" svg:height="0.517cm" draw:style-name="FR3" text:anchor-type="page" draw:z-index="2"><draw:text-box><text:p text:style-name="P4"><text:span text:style-name="T4_1">2024</text:span></text:p></draw:text-box></draw:frame></text:p>
      </style:header>
      <style:footer>
        <text:p text:style-name="P5"><draw:frame svg:x="0cm" svg:y="0cm" svg:width="1.441cm" svg:height="0.96cm" draw:style-name="FR4" text:anchor-type="page" draw:z-index="16"><draw:text-box fo:min-height="0.96cm"><text:p text:style-name="P6"><text:span text:style-name="T6_1">OFFICIAL</text:span></text:p></draw:text-box><svg:desc>OFFICIAL</svg:desc></draw:frame><draw:frame svg:x="18.64cm" svg:y="25.816cm" svg:width="0.586cm" svg:height="0.513cm" draw:style-name="FR5" text:anchor-type="page" draw:z-index="4"><draw:text-box><text:p text:style-name="P7"><text:span text:style-name="T7_1"><text:page-number text:select-page="current"/></text:span></text:p></draw:text-box></draw:frame></text:p>
      </style:footer>
    </style:master-page>
    <style:master-page style:name="MasterPage1" style:page-layout-name="pm2">
      <style:header>
        <text:p text:style-name="P8"><draw:frame svg:x="0cm" svg:y="0cm" svg:width="1.441cm" svg:height="0.96cm" draw:style-name="FR6" text:anchor-type="page" draw:z-index="10"><draw:text-box fo:min-height="0.96cm"><text:p text:style-name="P9"><text:span text:style-name="T9_1">OFFICIAL</text:span></text:p></draw:text-box><svg:desc>OFFICIAL</svg:desc></draw:frame><draw:frame svg:x="0.654cm" svg:y="0.551cm" svg:width="1.393cm" svg:height="0.476cm" draw:style-name="FR7" text:anchor-type="page" draw:z-index="0"><draw:text-box><text:p text:style-name="P10"><text:span text:style-name="T10_1">OFFICIAL</text:span></text:p></draw:text-box></draw:frame><draw:frame svg:x="18.204cm" svg:y="1.22cm" svg:width="0.908cm" svg:height="0.517cm" draw:style-name="FR8" text:anchor-type="page" draw:z-index="2"><draw:text-box><text:p text:style-name="P11"><text:span text:style-name="T11_1">2024</text:span></text:p></draw:text-box></draw:frame></text:p>
      </style:header>
      <style:footer>
        <text:p text:style-name="P12"><draw:frame svg:x="0cm" svg:y="0cm" svg:width="1.441cm" svg:height="0.96cm" draw:style-name="FR9" text:anchor-type="page" draw:z-index="16"><draw:text-box fo:min-height="0.96cm"><text:p text:style-name="P13"><text:span text:style-name="T13_1">OFFICIAL</text:span></text:p></draw:text-box><svg:desc>OFFICIAL</svg:desc></draw:frame><draw:frame svg:x="18.64cm" svg:y="25.816cm" svg:width="0.586cm" svg:height="0.513cm" draw:style-name="FR10" text:anchor-type="page" draw:z-index="4"><draw:text-box><text:p text:style-name="P14"><text:span text:style-name="T14_1"><text:page-number text:select-page="current"/></text:span></text:p></draw:text-box></draw:frame></text:p>
      </style:footer>
    </style:master-page>
    <style:master-page style:name="MasterPage2" style:page-layout-name="pm3">
      <style:header>
        <text:p text:style-name="P15"><draw:frame svg:x="0cm" svg:y="0cm" svg:width="1.441cm" svg:height="0.96cm" draw:style-name="FR11" text:anchor-type="page" draw:z-index="10"><draw:text-box fo:min-height="0.96cm"><text:p text:style-name="P16"><text:span text:style-name="T16_1">OFFICIAL</text:span></text:p></draw:text-box><svg:desc>OFFICIAL</svg:desc></draw:frame><draw:frame svg:x="0.654cm" svg:y="0.551cm" svg:width="1.393cm" svg:height="0.476cm" draw:style-name="FR12" text:anchor-type="page" draw:z-index="0"><draw:text-box><text:p text:style-name="P17"><text:span text:style-name="T17_1">OFFICIAL</text:span></text:p></draw:text-box></draw:frame><draw:frame svg:x="18.204cm" svg:y="1.22cm" svg:width="0.908cm" svg:height="0.517cm" draw:style-name="FR13" text:anchor-type="page" draw:z-index="2"><draw:text-box><text:p text:style-name="P18"><text:span text:style-name="T18_1">2024</text:span></text:p></draw:text-box></draw:frame></text:p>
      </style:header>
      <style:footer>
        <text:p text:style-name="P19"><draw:frame svg:x="0cm" svg:y="0cm" svg:width="1.441cm" svg:height="0.96cm" draw:style-name="FR14" text:anchor-type="page" draw:z-index="16"><draw:text-box fo:min-height="0.96cm"><text:p text:style-name="P20"><text:span text:style-name="T20_1">OFFICIAL</text:span></text:p></draw:text-box><svg:desc>OFFICIAL</svg:desc></draw:frame><draw:frame svg:x="18.64cm" svg:y="25.816cm" svg:width="0.586cm" svg:height="0.513cm" draw:style-name="FR15" text:anchor-type="page" draw:z-index="4"><draw:text-box><text:p text:style-name="P21"><text:span text:style-name="T21_1"><text:page-number text:select-page="current"/></text:span></text:p></draw:text-box></draw:frame></text:p>
      </style:footer>
    </style:master-page>
    <style:master-page style:name="MasterPage3" style:page-layout-name="pm4">
      <style:header>
        <text:p text:style-name="P22"><draw:frame svg:x="0cm" svg:y="0cm" svg:width="1.441cm" svg:height="0.96cm" draw:style-name="FR16" text:anchor-type="page" draw:z-index="10"><draw:text-box fo:min-height="0.96cm"><text:p text:style-name="P23"><text:span text:style-name="T23_1">OFFICIAL</text:span></text:p></draw:text-box><svg:desc>OFFICIAL</svg:desc></draw:frame><draw:frame svg:x="0.654cm" svg:y="0.551cm" svg:width="1.393cm" svg:height="0.476cm" draw:style-name="FR17" text:anchor-type="page" draw:z-index="0"><draw:text-box><text:p text:style-name="P24"><text:span text:style-name="T24_1">OFFICIAL</text:span></text:p></draw:text-box></draw:frame><draw:frame svg:x="18.204cm" svg:y="1.22cm" svg:width="0.908cm" svg:height="0.517cm" draw:style-name="FR18" text:anchor-type="page" draw:z-index="2"><draw:text-box><text:p text:style-name="P25"><text:span text:style-name="T25_1">2024</text:span></text:p></draw:text-box></draw:frame></text:p>
      </style:header>
      <style:footer>
        <text:p text:style-name="P26"><draw:frame svg:x="0cm" svg:y="0cm" svg:width="1.441cm" svg:height="0.96cm" draw:style-name="FR19" text:anchor-type="page" draw:z-index="16"><draw:text-box fo:min-height="0.96cm"><text:p text:style-name="P27"><text:span text:style-name="T27_1">OFFICIAL</text:span></text:p></draw:text-box><svg:desc>OFFICIAL</svg:desc></draw:frame><draw:frame svg:x="18.64cm" svg:y="25.816cm" svg:width="0.586cm" svg:height="0.513cm" draw:style-name="FR20" text:anchor-type="page" draw:z-index="4"><draw:text-box><text:p text:style-name="P28"><text:span text:style-name="T28_1"><text:page-number text:select-page="current"/></text:span></text:p></draw:text-box></draw:frame></text:p>
      </style:footer>
    </style:master-page>
    <style:master-page style:name="MasterPage4" style:page-layout-name="pm5">
      <style:header>
        <text:p text:style-name="P29"><draw:frame svg:x="0cm" svg:y="0cm" svg:width="1.441cm" svg:height="0.96cm" draw:style-name="FR21" text:anchor-type="page" draw:z-index="10"><draw:text-box fo:min-height="0.96cm"><text:p text:style-name="P30"><text:span text:style-name="T30_1">OFFICIAL</text:span></text:p></draw:text-box><svg:desc>OFFICIAL</svg:desc></draw:frame><draw:frame svg:x="0.654cm" svg:y="0.551cm" svg:width="1.393cm" svg:height="0.476cm" draw:style-name="FR22" text:anchor-type="page" draw:z-index="0"><draw:text-box><text:p text:style-name="P31"><text:span text:style-name="T31_1">OFFICIAL</text:span></text:p></draw:text-box></draw:frame><draw:frame svg:x="18.204cm" svg:y="1.22cm" svg:width="0.908cm" svg:height="0.517cm" draw:style-name="FR23" text:anchor-type="page" draw:z-index="2"><draw:text-box><text:p text:style-name="P32"><text:span text:style-name="T32_1">2024</text:span></text:p></draw:text-box></draw:frame></text:p>
      </style:header>
      <style:footer>
        <text:p text:style-name="P33"><draw:frame svg:x="0cm" svg:y="0cm" svg:width="1.441cm" svg:height="0.96cm" draw:style-name="FR24" text:anchor-type="page" draw:z-index="16"><draw:text-box fo:min-height="0.96cm"><text:p text:style-name="P34"><text:span text:style-name="T34_1">OFFICIAL</text:span></text:p></draw:text-box><svg:desc>OFFICIAL</svg:desc></draw:frame><draw:frame svg:x="18.64cm" svg:y="25.816cm" svg:width="0.586cm" svg:height="0.513cm" draw:style-name="FR25" text:anchor-type="page" draw:z-index="4"><draw:text-box><text:p text:style-name="P35"><text:span text:style-name="T35_1"><text:page-number text:select-page="current"/></text:span></text:p></draw:text-box></draw:frame></text:p>
      </style:footer>
    </style:master-page>
    <style:master-page style:name="MasterPage5" style:page-layout-name="pm6">
      <style:header>
        <text:p text:style-name="P36"><draw:frame svg:x="0cm" svg:y="0cm" svg:width="1.441cm" svg:height="0.96cm" draw:style-name="FR26" text:anchor-type="page" draw:z-index="10"><draw:text-box fo:min-height="0.96cm"><text:p text:style-name="P37"><text:span text:style-name="T37_1">OFFICIAL</text:span></text:p></draw:text-box><svg:desc>OFFICIAL</svg:desc></draw:frame><draw:frame svg:x="0.654cm" svg:y="0.551cm" svg:width="1.393cm" svg:height="0.476cm" draw:style-name="FR27" text:anchor-type="page" draw:z-index="0"><draw:text-box><text:p text:style-name="P38"><text:span text:style-name="T38_1">OFFICIAL</text:span></text:p></draw:text-box></draw:frame><draw:frame svg:x="18.204cm" svg:y="1.22cm" svg:width="0.908cm" svg:height="0.517cm" draw:style-name="FR28" text:anchor-type="page" draw:z-index="2"><draw:text-box><text:p text:style-name="P39"><text:span text:style-name="T39_1">2024</text:span></text:p></draw:text-box></draw:frame></text:p>
      </style:header>
      <style:footer>
        <text:p text:style-name="P40"><draw:frame svg:x="0cm" svg:y="0cm" svg:width="1.441cm" svg:height="0.96cm" draw:style-name="FR29" text:anchor-type="page" draw:z-index="16"><draw:text-box fo:min-height="0.96cm"><text:p text:style-name="P41"><text:span text:style-name="T41_1">OFFICIAL</text:span></text:p></draw:text-box><svg:desc>OFFICIAL</svg:desc></draw:frame><draw:frame svg:x="18.64cm" svg:y="25.816cm" svg:width="0.586cm" svg:height="0.513cm" draw:style-name="FR30" text:anchor-type="page" draw:z-index="4"><draw:text-box><text:p text:style-name="P42"><text:span text:style-name="T42_1"><text:page-number text:select-page="current"/></text:span></text:p></draw:text-box></draw:frame></text:p>
      </style:footer>
    </style:master-page>
    <style:master-page style:name="MasterPage6" style:page-layout-name="pm7">
      <style:header>
        <text:p text:style-name="P43"><draw:frame svg:x="0cm" svg:y="0cm" svg:width="1.441cm" svg:height="0.96cm" draw:style-name="FR31" text:anchor-type="page" draw:z-index="10"><draw:text-box fo:min-height="0.96cm"><text:p text:style-name="P44"><text:span text:style-name="T44_1">OFFICIAL</text:span></text:p></draw:text-box><svg:desc>OFFICIAL</svg:desc></draw:frame><draw:frame svg:x="0.654cm" svg:y="0.551cm" svg:width="1.393cm" svg:height="0.476cm" draw:style-name="FR32" text:anchor-type="page" draw:z-index="0"><draw:text-box><text:p text:style-name="P45"><text:span text:style-name="T45_1">OFFICIAL</text:span></text:p></draw:text-box></draw:frame><draw:frame svg:x="18.204cm" svg:y="1.22cm" svg:width="0.908cm" svg:height="0.517cm" draw:style-name="FR33" text:anchor-type="page" draw:z-index="2"><draw:text-box><text:p text:style-name="P46"><text:span text:style-name="T46_1">2024</text:span></text:p></draw:text-box></draw:frame></text:p>
      </style:header>
      <style:footer>
        <text:p text:style-name="P47"><draw:frame svg:x="0cm" svg:y="0cm" svg:width="1.441cm" svg:height="0.96cm" draw:style-name="FR34" text:anchor-type="page" draw:z-index="16"><draw:text-box fo:min-height="0.96cm"><text:p text:style-name="P48"><text:span text:style-name="T48_1">OFFICIAL</text:span></text:p></draw:text-box><svg:desc>OFFICIAL</svg:desc></draw:frame><draw:frame svg:x="18.64cm" svg:y="25.816cm" svg:width="0.586cm" svg:height="0.513cm" draw:style-name="FR35" text:anchor-type="page" draw:z-index="4"><draw:text-box><text:p text:style-name="P49"><text:span text:style-name="T49_1"><text:page-number text:select-page="current"/></text:span></text:p></draw:text-box></draw:frame></text:p>
      </style:footer>
    </style:master-page>
    <style:master-page style:name="MasterPage7" style:page-layout-name="pm8">
      <style:header>
        <text:p text:style-name="P50"><draw:frame svg:x="0cm" svg:y="0cm" svg:width="1.441cm" svg:height="0.96cm" draw:style-name="FR36" text:anchor-type="page" draw:z-index="10"><draw:text-box fo:min-height="0.96cm"><text:p text:style-name="P51"><text:span text:style-name="T51_1">OFFICIAL</text:span></text:p></draw:text-box><svg:desc>OFFICIAL</svg:desc></draw:frame><draw:frame svg:x="0.654cm" svg:y="0.551cm" svg:width="1.393cm" svg:height="0.476cm" draw:style-name="FR37" text:anchor-type="page" draw:z-index="0"><draw:text-box><text:p text:style-name="P52"><text:span text:style-name="T52_1">OFFICIAL</text:span></text:p></draw:text-box></draw:frame><draw:frame svg:x="18.204cm" svg:y="1.22cm" svg:width="0.908cm" svg:height="0.517cm" draw:style-name="FR38" text:anchor-type="page" draw:z-index="2"><draw:text-box><text:p text:style-name="P53"><text:span text:style-name="T53_1">2024</text:span></text:p></draw:text-box></draw:frame></text:p>
      </style:header>
      <style:footer>
        <text:p text:style-name="P54"><draw:frame svg:x="0cm" svg:y="0cm" svg:width="1.441cm" svg:height="0.96cm" draw:style-name="FR39" text:anchor-type="page" draw:z-index="16"><draw:text-box fo:min-height="0.96cm"><text:p text:style-name="P55"><text:span text:style-name="T55_1">OFFICIAL</text:span></text:p></draw:text-box><svg:desc>OFFICIAL</svg:desc></draw:frame><draw:frame svg:x="18.64cm" svg:y="25.816cm" svg:width="0.586cm" svg:height="0.513cm" draw:style-name="FR40" text:anchor-type="page" draw:z-index="4"><draw:text-box><text:p text:style-name="P56"><text:span text:style-name="T56_1"><text:page-number text:select-page="current"/></text:span></text:p></draw:text-box></draw:frame></text:p>
      </style:footer>
    </style:master-page>
    <style:master-page style:name="MasterPage8" style:page-layout-name="pm9">
      <style:header>
        <text:p text:style-name="P57"><draw:frame svg:x="0cm" svg:y="0cm" svg:width="1.441cm" svg:height="0.96cm" draw:style-name="FR41" text:anchor-type="page" draw:z-index="10"><draw:text-box fo:min-height="0.96cm"><text:p text:style-name="P58"><text:span text:style-name="T58_1">OFFICIAL</text:span></text:p></draw:text-box><svg:desc>OFFICIAL</svg:desc></draw:frame><draw:frame svg:x="0.654cm" svg:y="0.551cm" svg:width="1.393cm" svg:height="0.476cm" draw:style-name="FR42" text:anchor-type="page" draw:z-index="0"><draw:text-box><text:p text:style-name="P59"><text:span text:style-name="T59_1">OFFICIAL</text:span></text:p></draw:text-box></draw:frame><draw:frame svg:x="18.204cm" svg:y="1.22cm" svg:width="0.908cm" svg:height="0.517cm" draw:style-name="FR43" text:anchor-type="page" draw:z-index="2"><draw:text-box><text:p text:style-name="P60"><text:span text:style-name="T60_1">2024</text:span></text:p></draw:text-box></draw:frame></text:p>
      </style:header>
      <style:footer>
        <text:p text:style-name="P61"><draw:frame svg:x="0cm" svg:y="0cm" svg:width="1.441cm" svg:height="0.96cm" draw:style-name="FR44" text:anchor-type="page" draw:z-index="16"><draw:text-box fo:min-height="0.96cm"><text:p text:style-name="P62"><text:span text:style-name="T62_1">OFFICIAL</text:span></text:p></draw:text-box><svg:desc>OFFICIAL</svg:desc></draw:frame><draw:frame svg:x="18.64cm" svg:y="25.816cm" svg:width="0.586cm" svg:height="0.513cm" draw:style-name="FR45" text:anchor-type="page" draw:z-index="4"><draw:text-box><text:p text:style-name="P63"><text:span text:style-name="T63_1"><text:page-number text:select-page="current"/></text:span></text:p></draw:text-box></draw:frame></text:p>
      </style:footer>
    </style:master-page>
    <style:master-page style:name="MasterPage9" style:page-layout-name="pm10">
      <style:header>
        <text:p text:style-name="P64"><draw:frame svg:x="0cm" svg:y="0cm" svg:width="1.441cm" svg:height="0.96cm" draw:style-name="FR46" text:anchor-type="page" draw:z-index="10"><draw:text-box fo:min-height="0.96cm"><text:p text:style-name="P65"><text:span text:style-name="T65_1">OFFICIAL</text:span></text:p></draw:text-box><svg:desc>OFFICIAL</svg:desc></draw:frame><draw:frame svg:x="0.654cm" svg:y="0.551cm" svg:width="1.393cm" svg:height="0.476cm" draw:style-name="FR47" text:anchor-type="page" draw:z-index="0"><draw:text-box><text:p text:style-name="P66"><text:span text:style-name="T66_1">OFFICIAL</text:span></text:p></draw:text-box></draw:frame><draw:frame svg:x="18.204cm" svg:y="1.22cm" svg:width="0.908cm" svg:height="0.517cm" draw:style-name="FR48" text:anchor-type="page" draw:z-index="2"><draw:text-box><text:p text:style-name="P67"><text:span text:style-name="T67_1">2024</text:span></text:p></draw:text-box></draw:frame></text:p>
      </style:header>
      <style:footer>
        <text:p text:style-name="P68"><draw:frame svg:x="0cm" svg:y="0cm" svg:width="1.441cm" svg:height="0.96cm" draw:style-name="FR49" text:anchor-type="page" draw:z-index="16"><draw:text-box fo:min-height="0.96cm"><text:p text:style-name="P69"><text:span text:style-name="T69_1">OFFICIAL</text:span></text:p></draw:text-box><svg:desc>OFFICIAL</svg:desc></draw:frame><draw:frame svg:x="18.64cm" svg:y="25.816cm" svg:width="0.586cm" svg:height="0.513cm" draw:style-name="FR50" text:anchor-type="page" draw:z-index="4"><draw:text-box><text:p text:style-name="P70"><text:span text:style-name="T70_1"><text:page-number text:select-page="current"/></text:span></text:p></draw:text-box></draw:frame></text:p>
      </style:footer>
    </style:master-page>
    <style:master-page style:name="MasterPage10" style:page-layout-name="pm11">
      <style:header>
        <text:p text:style-name="P71"><draw:frame svg:x="0cm" svg:y="0cm" svg:width="1.441cm" svg:height="0.96cm" draw:style-name="FR51" text:anchor-type="page" draw:z-index="10"><draw:text-box fo:min-height="0.96cm"><text:p text:style-name="P72"><text:span text:style-name="T72_1">OFFICIAL</text:span></text:p></draw:text-box><svg:desc>OFFICIAL</svg:desc></draw:frame><draw:frame svg:x="0.654cm" svg:y="0.551cm" svg:width="1.393cm" svg:height="0.476cm" draw:style-name="FR52" text:anchor-type="page" draw:z-index="0"><draw:text-box><text:p text:style-name="P73"><text:span text:style-name="T73_1">OFFICIAL</text:span></text:p></draw:text-box></draw:frame><draw:frame svg:x="18.204cm" svg:y="1.22cm" svg:width="0.908cm" svg:height="0.517cm" draw:style-name="FR53" text:anchor-type="page" draw:z-index="2"><draw:text-box><text:p text:style-name="P74"><text:span text:style-name="T74_1">2024</text:span></text:p></draw:text-box></draw:frame></text:p>
      </style:header>
      <style:footer>
        <text:p text:style-name="P75"><draw:frame svg:x="0cm" svg:y="0cm" svg:width="1.441cm" svg:height="0.96cm" draw:style-name="FR54" text:anchor-type="page" draw:z-index="16"><draw:text-box fo:min-height="0.96cm"><text:p text:style-name="P76"><text:span text:style-name="T76_1">OFFICIAL</text:span></text:p></draw:text-box><svg:desc>OFFICIAL</svg:desc></draw:frame><draw:frame svg:x="18.64cm" svg:y="25.816cm" svg:width="0.586cm" svg:height="0.513cm" draw:style-name="FR55" text:anchor-type="page" draw:z-index="4"><draw:text-box><text:p text:style-name="P77"><text:span text:style-name="T77_1"><text:page-number text:select-page="current"/></text:span></text:p></draw:text-box></draw:frame></text:p>
      </style:footer>
    </style:master-page>
    <style:master-page style:name="MasterPage11" style:page-layout-name="pm12">
      <style:header>
        <text:p text:style-name="P78"><draw:frame svg:x="0cm" svg:y="0cm" svg:width="1.441cm" svg:height="0.96cm" draw:style-name="FR56" text:anchor-type="page" draw:z-index="10"><draw:text-box fo:min-height="0.96cm"><text:p text:style-name="P79"><text:span text:style-name="T79_1">OFFICIAL</text:span></text:p></draw:text-box><svg:desc>OFFICIAL</svg:desc></draw:frame><draw:frame svg:x="0.654cm" svg:y="0.551cm" svg:width="1.393cm" svg:height="0.476cm" draw:style-name="FR57" text:anchor-type="page" draw:z-index="0"><draw:text-box><text:p text:style-name="P80"><text:span text:style-name="T80_1">OFFICIAL</text:span></text:p></draw:text-box></draw:frame><draw:frame svg:x="18.204cm" svg:y="1.22cm" svg:width="0.908cm" svg:height="0.517cm" draw:style-name="FR58" text:anchor-type="page" draw:z-index="2"><draw:text-box><text:p text:style-name="P81"><text:span text:style-name="T81_1">2024</text:span></text:p></draw:text-box></draw:frame></text:p>
      </style:header>
      <style:footer>
        <text:p text:style-name="P82"><draw:frame svg:x="0cm" svg:y="0cm" svg:width="1.441cm" svg:height="0.96cm" draw:style-name="FR59" text:anchor-type="page" draw:z-index="16"><draw:text-box fo:min-height="0.96cm"><text:p text:style-name="P83"><text:span text:style-name="T83_1">OFFICIAL</text:span></text:p></draw:text-box><svg:desc>OFFICIAL</svg:desc></draw:frame><draw:frame svg:x="18.64cm" svg:y="25.816cm" svg:width="0.586cm" svg:height="0.513cm" draw:style-name="FR60" text:anchor-type="page" draw:z-index="4"><draw:text-box><text:p text:style-name="P84"><text:span text:style-name="T84_1"><text:page-number text:select-page="current"/></text:span></text:p></draw:text-box></draw:frame></text:p>
      </style:footer>
    </style:master-page>
    <style:master-page style:name="MasterPage12" style:page-layout-name="pm13">
      <style:header>
        <text:p text:style-name="P85"><draw:frame svg:x="0cm" svg:y="0cm" svg:width="1.441cm" svg:height="0.96cm" draw:style-name="FR61" text:anchor-type="page" draw:z-index="10"><draw:text-box fo:min-height="0.96cm"><text:p text:style-name="P86"><text:span text:style-name="T86_1">OFFICIAL</text:span></text:p></draw:text-box><svg:desc>OFFICIAL</svg:desc></draw:frame><draw:frame svg:x="0.654cm" svg:y="0.551cm" svg:width="1.393cm" svg:height="0.476cm" draw:style-name="FR62" text:anchor-type="page" draw:z-index="0"><draw:text-box><text:p text:style-name="P87"><text:span text:style-name="T87_1">OFFICIAL</text:span></text:p></draw:text-box></draw:frame><draw:frame svg:x="18.204cm" svg:y="1.22cm" svg:width="0.908cm" svg:height="0.517cm" draw:style-name="FR63" text:anchor-type="page" draw:z-index="2"><draw:text-box><text:p text:style-name="P88"><text:span text:style-name="T88_1">2024</text:span></text:p></draw:text-box></draw:frame></text:p>
      </style:header>
      <style:footer>
        <text:p text:style-name="P89"><draw:frame svg:x="0cm" svg:y="0cm" svg:width="1.441cm" svg:height="0.96cm" draw:style-name="FR64" text:anchor-type="page" draw:z-index="16"><draw:text-box fo:min-height="0.96cm"><text:p text:style-name="P90"><text:span text:style-name="T90_1">OFFICIAL</text:span></text:p></draw:text-box><svg:desc>OFFICIAL</svg:desc></draw:frame><draw:frame svg:x="18.64cm" svg:y="25.816cm" svg:width="0.586cm" svg:height="0.513cm" draw:style-name="FR65" text:anchor-type="page" draw:z-index="4"><draw:text-box><text:p text:style-name="P91"><text:span text:style-name="T91_1"><text:page-number text:select-page="current"/></text:span></text:p></draw:text-box></draw:frame></text:p>
      </style:footer>
    </style:master-page>
    <style:master-page style:name="MasterPage13" style:page-layout-name="pm14">
      <style:header>
        <text:p text:style-name="P92"><draw:frame svg:x="0cm" svg:y="0cm" svg:width="1.441cm" svg:height="0.96cm" draw:style-name="FR66" text:anchor-type="page" draw:z-index="10"><draw:text-box fo:min-height="0.96cm"><text:p text:style-name="P93"><text:span text:style-name="T93_1">OFFICIAL</text:span></text:p></draw:text-box><svg:desc>OFFICIAL</svg:desc></draw:frame><draw:frame svg:x="0.654cm" svg:y="0.551cm" svg:width="1.393cm" svg:height="0.476cm" draw:style-name="FR67" text:anchor-type="page" draw:z-index="0"><draw:text-box><text:p text:style-name="P94"><text:span text:style-name="T94_1">OFFICIAL</text:span></text:p></draw:text-box></draw:frame><draw:frame svg:x="18.204cm" svg:y="1.22cm" svg:width="0.908cm" svg:height="0.517cm" draw:style-name="FR68" text:anchor-type="page" draw:z-index="2"><draw:text-box><text:p text:style-name="P95"><text:span text:style-name="T95_1">2024</text:span></text:p></draw:text-box></draw:frame></text:p>
      </style:header>
      <style:footer>
        <text:p text:style-name="P96"><draw:frame svg:x="0cm" svg:y="0cm" svg:width="1.441cm" svg:height="0.96cm" draw:style-name="FR69" text:anchor-type="page" draw:z-index="16"><draw:text-box fo:min-height="0.96cm"><text:p text:style-name="P97"><text:span text:style-name="T97_1">OFFICIAL</text:span></text:p></draw:text-box><svg:desc>OFFICIAL</svg:desc></draw:frame><draw:frame svg:x="18.64cm" svg:y="25.816cm" svg:width="0.586cm" svg:height="0.513cm" draw:style-name="FR70" text:anchor-type="page" draw:z-index="4"><draw:text-box><text:p text:style-name="P98"><text:span text:style-name="T98_1"><text:page-number text:select-page="current"/></text:span></text:p></draw:text-box></draw:frame></text:p>
      </style:footer>
    </style:master-page>
    <style:master-page style:name="MasterPage14" style:page-layout-name="pm15">
      <style:header>
        <text:p text:style-name="P99"><draw:frame svg:x="0cm" svg:y="0cm" svg:width="1.441cm" svg:height="0.96cm" draw:style-name="FR71" text:anchor-type="page" draw:z-index="10"><draw:text-box fo:min-height="0.96cm"><text:p text:style-name="P100"><text:span text:style-name="T100_1">OFFICIAL</text:span></text:p></draw:text-box><svg:desc>OFFICIAL</svg:desc></draw:frame><draw:frame svg:x="0.654cm" svg:y="0.551cm" svg:width="1.393cm" svg:height="0.476cm" draw:style-name="FR72" text:anchor-type="page" draw:z-index="0"><draw:text-box><text:p text:style-name="P101"><text:span text:style-name="T101_1">OFFICIAL</text:span></text:p></draw:text-box></draw:frame><draw:frame svg:x="18.204cm" svg:y="1.22cm" svg:width="0.908cm" svg:height="0.517cm" draw:style-name="FR73" text:anchor-type="page" draw:z-index="2"><draw:text-box><text:p text:style-name="P102"><text:span text:style-name="T102_1">2024</text:span></text:p></draw:text-box></draw:frame></text:p>
      </style:header>
      <style:footer>
        <text:p text:style-name="P103"><draw:frame svg:x="0cm" svg:y="0cm" svg:width="1.441cm" svg:height="0.96cm" draw:style-name="FR74" text:anchor-type="page" draw:z-index="16"><draw:text-box fo:min-height="0.96cm"><text:p text:style-name="P104"><text:span text:style-name="T104_1">OFFICIAL</text:span></text:p></draw:text-box><svg:desc>OFFICIAL</svg:desc></draw:frame><draw:frame svg:x="18.64cm" svg:y="25.816cm" svg:width="0.586cm" svg:height="0.513cm" draw:style-name="FR75" text:anchor-type="page" draw:z-index="4"><draw:text-box><text:p text:style-name="P105"><text:span text:style-name="T105_1"><text:page-number text:select-page="current"/></text:span></text:p></draw:text-box></draw:frame></text:p>
      </style:footer>
    </style:master-page>
    <style:master-page style:name="MasterPage15" style:page-layout-name="pm16">
      <style:header>
        <text:p text:style-name="P106"><draw:frame svg:x="0cm" svg:y="0cm" svg:width="1.441cm" svg:height="0.96cm" draw:style-name="FR76" text:anchor-type="page" draw:z-index="10"><draw:text-box fo:min-height="0.96cm"><text:p text:style-name="P107"><text:span text:style-name="T107_1">OFFICIAL</text:span></text:p></draw:text-box><svg:desc>OFFICIAL</svg:desc></draw:frame><draw:frame svg:x="0.654cm" svg:y="0.551cm" svg:width="1.393cm" svg:height="0.476cm" draw:style-name="FR77" text:anchor-type="page" draw:z-index="0"><draw:text-box><text:p text:style-name="P108"><text:span text:style-name="T108_1">OFFICIAL</text:span></text:p></draw:text-box></draw:frame><draw:frame svg:x="18.204cm" svg:y="1.22cm" svg:width="0.908cm" svg:height="0.517cm" draw:style-name="FR78" text:anchor-type="page" draw:z-index="2"><draw:text-box><text:p text:style-name="P109"><text:span text:style-name="T109_1">2024</text:span></text:p></draw:text-box></draw:frame></text:p>
      </style:header>
      <style:footer>
        <text:p text:style-name="P110"><draw:frame svg:x="0cm" svg:y="0cm" svg:width="1.441cm" svg:height="0.96cm" draw:style-name="FR79" text:anchor-type="page" draw:z-index="16"><draw:text-box fo:min-height="0.96cm"><text:p text:style-name="P111"><text:span text:style-name="T111_1">OFFICIAL</text:span></text:p></draw:text-box><svg:desc>OFFICIAL</svg:desc></draw:frame><draw:frame svg:x="18.64cm" svg:y="25.816cm" svg:width="0.586cm" svg:height="0.513cm" draw:style-name="FR80" text:anchor-type="page" draw:z-index="4"><draw:text-box><text:p text:style-name="P112"><text:span text:style-name="T112_1"><text:page-number text:select-page="current"/></text:span></text:p></draw:text-box></draw:frame></text:p>
      </style:footer>
    </style:master-page>
    <style:master-page style:name="MasterPage16" style:page-layout-name="pm17">
      <style:header>
        <text:p text:style-name="P113"><draw:frame svg:x="0cm" svg:y="0cm" svg:width="1.441cm" svg:height="0.96cm" draw:style-name="FR81" text:anchor-type="page" draw:z-index="10"><draw:text-box fo:min-height="0.96cm"><text:p text:style-name="P114"><text:span text:style-name="T114_1">OFFICIAL</text:span></text:p></draw:text-box><svg:desc>OFFICIAL</svg:desc></draw:frame><draw:frame svg:x="0.654cm" svg:y="0.551cm" svg:width="1.393cm" svg:height="0.476cm" draw:style-name="FR82" text:anchor-type="page" draw:z-index="0"><draw:text-box><text:p text:style-name="P115"><text:span text:style-name="T115_1">OFFICIAL</text:span></text:p></draw:text-box></draw:frame><draw:frame svg:x="18.204cm" svg:y="1.22cm" svg:width="0.908cm" svg:height="0.517cm" draw:style-name="FR83" text:anchor-type="page" draw:z-index="2"><draw:text-box><text:p text:style-name="P116"><text:span text:style-name="T116_1">2024</text:span></text:p></draw:text-box></draw:frame></text:p>
      </style:header>
      <style:footer>
        <text:p text:style-name="P117"><draw:frame svg:x="0cm" svg:y="0cm" svg:width="1.441cm" svg:height="0.96cm" draw:style-name="FR84" text:anchor-type="page" draw:z-index="16"><draw:text-box fo:min-height="0.96cm"><text:p text:style-name="P118"><text:span text:style-name="T118_1">OFFICIAL</text:span></text:p></draw:text-box><svg:desc>OFFICIAL</svg:desc></draw:frame><draw:frame svg:x="18.64cm" svg:y="25.816cm" svg:width="0.586cm" svg:height="0.513cm" draw:style-name="FR85" text:anchor-type="page" draw:z-index="4"><draw:text-box><text:p text:style-name="P119"><text:span text:style-name="T119_1"><text:page-number text:select-page="current"/></text:span></text:p></draw:text-box></draw:frame></text:p>
      </style:footer>
    </style:master-page>
    <style:master-page style:name="MasterPage17" style:page-layout-name="pm18">
      <style:header>
        <text:p text:style-name="P120"><draw:frame svg:x="0cm" svg:y="0cm" svg:width="1.441cm" svg:height="0.96cm" draw:style-name="FR86" text:anchor-type="page" draw:z-index="10"><draw:text-box fo:min-height="0.96cm"><text:p text:style-name="P121"><text:span text:style-name="T121_1">OFFICIAL</text:span></text:p></draw:text-box><svg:desc>OFFICIAL</svg:desc></draw:frame><draw:frame svg:x="0.654cm" svg:y="0.551cm" svg:width="1.393cm" svg:height="0.476cm" draw:style-name="FR87" text:anchor-type="page" draw:z-index="0"><draw:text-box><text:p text:style-name="P122"><text:span text:style-name="T122_1">OFFICIAL</text:span></text:p></draw:text-box></draw:frame><draw:frame svg:x="18.204cm" svg:y="1.22cm" svg:width="0.908cm" svg:height="0.517cm" draw:style-name="FR88" text:anchor-type="page" draw:z-index="2"><draw:text-box><text:p text:style-name="P123"><text:span text:style-name="T123_1">2024</text:span></text:p></draw:text-box></draw:frame></text:p>
      </style:header>
      <style:footer>
        <text:p text:style-name="P124"><draw:frame svg:x="0cm" svg:y="0cm" svg:width="1.441cm" svg:height="0.96cm" draw:style-name="FR89" text:anchor-type="page" draw:z-index="16"><draw:text-box fo:min-height="0.96cm"><text:p text:style-name="P125"><text:span text:style-name="T125_1">OFFICIAL</text:span></text:p></draw:text-box><svg:desc>OFFICIAL</svg:desc></draw:frame><draw:frame svg:x="18.64cm" svg:y="25.816cm" svg:width="0.586cm" svg:height="0.513cm" draw:style-name="FR90" text:anchor-type="page" draw:z-index="4"><draw:text-box><text:p text:style-name="P126"><text:span text:style-name="T126_1"><text:page-number text:select-page="current"/></text:span></text:p></draw:text-box></draw:frame></text:p>
      </style:footer>
    </style:master-page>
    <style:master-page style:name="MasterPage18" style:page-layout-name="pm19">
      <style:header>
        <text:p text:style-name="P127"><draw:frame svg:x="0cm" svg:y="0cm" svg:width="1.441cm" svg:height="0.96cm" draw:style-name="FR91" text:anchor-type="page" draw:z-index="10"><draw:text-box fo:min-height="0.96cm"><text:p text:style-name="P128"><text:span text:style-name="T128_1">OFFICIAL</text:span></text:p></draw:text-box><svg:desc>OFFICIAL</svg:desc></draw:frame><draw:frame svg:x="0.654cm" svg:y="0.551cm" svg:width="1.393cm" svg:height="0.476cm" draw:style-name="FR92" text:anchor-type="page" draw:z-index="0"><draw:text-box><text:p text:style-name="P129"><text:span text:style-name="T129_1">OFFICIAL</text:span></text:p></draw:text-box></draw:frame><draw:frame svg:x="18.204cm" svg:y="1.22cm" svg:width="0.908cm" svg:height="0.517cm" draw:style-name="FR93" text:anchor-type="page" draw:z-index="2"><draw:text-box><text:p text:style-name="P130"><text:span text:style-name="T130_1">2024</text:span></text:p></draw:text-box></draw:frame></text:p>
      </style:header>
      <style:footer>
        <text:p text:style-name="P131"><draw:frame svg:x="0cm" svg:y="0cm" svg:width="1.441cm" svg:height="0.96cm" draw:style-name="FR94" text:anchor-type="page" draw:z-index="16"><draw:text-box fo:min-height="0.96cm"><text:p text:style-name="P132"><text:span text:style-name="T132_1">OFFICIAL</text:span></text:p></draw:text-box><svg:desc>OFFICIAL</svg:desc></draw:frame><draw:frame svg:x="18.64cm" svg:y="25.816cm" svg:width="0.586cm" svg:height="0.513cm" draw:style-name="FR95" text:anchor-type="page" draw:z-index="4"><draw:text-box><text:p text:style-name="P133"><text:span text:style-name="T133_1"><text:page-number text:select-page="current"/></text:span></text:p></draw:text-box></draw:frame></text:p>
      </style:footer>
    </style:master-page>
    <style:master-page style:name="MasterPage19" style:page-layout-name="pm20">
      <style:header>
        <text:p text:style-name="P134"><draw:frame svg:x="0cm" svg:y="0cm" svg:width="1.441cm" svg:height="0.96cm" draw:style-name="FR96" text:anchor-type="page" draw:z-index="10"><draw:text-box fo:min-height="0.96cm"><text:p text:style-name="P135"><text:span text:style-name="T135_1">OFFICIAL</text:span></text:p></draw:text-box><svg:desc>OFFICIAL</svg:desc></draw:frame><draw:frame svg:x="0.654cm" svg:y="0.551cm" svg:width="1.393cm" svg:height="0.476cm" draw:style-name="FR97" text:anchor-type="page" draw:z-index="0"><draw:text-box><text:p text:style-name="P136"><text:span text:style-name="T136_1">OFFICIAL</text:span></text:p></draw:text-box></draw:frame><draw:frame svg:x="18.204cm" svg:y="1.22cm" svg:width="0.908cm" svg:height="0.517cm" draw:style-name="FR98" text:anchor-type="page" draw:z-index="2"><draw:text-box><text:p text:style-name="P137"><text:span text:style-name="T137_1">2024</text:span></text:p></draw:text-box></draw:frame></text:p>
      </style:header>
      <style:footer>
        <text:p text:style-name="P138"><draw:frame svg:x="0cm" svg:y="0cm" svg:width="1.441cm" svg:height="0.96cm" draw:style-name="FR99" text:anchor-type="page" draw:z-index="16"><draw:text-box fo:min-height="0.96cm"><text:p text:style-name="P139"><text:span text:style-name="T139_1">OFFICIAL</text:span></text:p></draw:text-box><svg:desc>OFFICIAL</svg:desc></draw:frame><draw:frame svg:x="18.64cm" svg:y="25.816cm" svg:width="0.586cm" svg:height="0.513cm" draw:style-name="FR100" text:anchor-type="page" draw:z-index="4"><draw:text-box><text:p text:style-name="P140"><text:span text:style-name="T140_1"><text:page-number text:select-page="current"/></text:span></text:p></draw:text-box></draw:frame></text:p>
      </style:footer>
    </style:master-page>
    <style:master-page style:name="MasterPage20" style:page-layout-name="pm21">
      <style:header>
        <text:p text:style-name="P141"><draw:frame svg:x="0cm" svg:y="0cm" svg:width="1.441cm" svg:height="0.96cm" draw:style-name="FR101" text:anchor-type="page" draw:z-index="10"><draw:text-box fo:min-height="0.96cm"><text:p text:style-name="P142"><text:span text:style-name="T142_1">OFFICIAL</text:span></text:p></draw:text-box><svg:desc>OFFICIAL</svg:desc></draw:frame><draw:frame svg:x="0.654cm" svg:y="0.551cm" svg:width="1.393cm" svg:height="0.476cm" draw:style-name="FR102" text:anchor-type="page" draw:z-index="0"><draw:text-box><text:p text:style-name="P143"><text:span text:style-name="T143_1">OFFICIAL</text:span></text:p></draw:text-box></draw:frame><draw:frame svg:x="18.204cm" svg:y="1.22cm" svg:width="0.908cm" svg:height="0.517cm" draw:style-name="FR103" text:anchor-type="page" draw:z-index="2"><draw:text-box><text:p text:style-name="P144"><text:span text:style-name="T144_1">2024</text:span></text:p></draw:text-box></draw:frame></text:p>
      </style:header>
      <style:footer>
        <text:p text:style-name="P145"><draw:frame svg:x="0cm" svg:y="0cm" svg:width="1.441cm" svg:height="0.96cm" draw:style-name="FR104" text:anchor-type="page" draw:z-index="16"><draw:text-box fo:min-height="0.96cm"><text:p text:style-name="P146"><text:span text:style-name="T146_1">OFFICIAL</text:span></text:p></draw:text-box><svg:desc>OFFICIAL</svg:desc></draw:frame><draw:frame svg:x="18.64cm" svg:y="25.816cm" svg:width="0.586cm" svg:height="0.513cm" draw:style-name="FR105" text:anchor-type="page" draw:z-index="4"><draw:text-box><text:p text:style-name="P147"><text:span text:style-name="T147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DP-UNICEF-UNFPA Contribution Arrangement</dc:title>
    <meta:initial-creator>Andreas Ruckriegel</meta:initial-creator>
    <meta:creation-date>2026-07-30T11:34:00</meta:creation-date>
    <dc:creator>Sami Kawash</dc:creator>
    <dc:date>2026-07-30T11:52:00</dc:date>
    <meta:editing-cycles>2</meta:editing-cycles>
    <meta:editing-duration>PT1M</meta:editing-duration>
    <meta:document-statistic meta:page-count="21" meta:paragraph-count="828" meta:row-count="1679" meta:word-count="8457" meta:character-count="56342" meta:non-whitespace-character-count="48713"/>
    <meta:user-defined meta:name="ClassificationContentMarkingFooterFontProps">#000000,10,Aptos</meta:user-defined>
    <meta:user-defined meta:name="ClassificationContentMarkingFooterShapeIds">2c11b44e,601cbc89,57549fba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4981f6c8,228a0160,5e6bba19</meta:user-defined>
    <meta:user-defined meta:name="ClassificationContentMarkingHeaderText">OFFICIAL</meta:user-defined>
    <meta:user-defined meta:name="ContentTypeId">0x010100A9E804AD2130B047BEB1B1355903FA59040029B654AF8405814599DA5C11D59C8993</meta:user-defined>
    <meta:user-defined meta:name="Converter">SolidFramework v10.0.19910.1</meta:user-defined>
    <meta:user-defined meta:name="Created" meta:value-type="date">2024-11-19T00:00:00</meta:user-defined>
    <meta:user-defined meta:name="Creator">Microsoft® Word for Microsoft 365</meta:user-defined>
    <meta:user-defined meta:name="LastSaved" meta:value-type="date">2026-07-30T00:00:00</meta:user-defined>
    <meta:user-defined meta:name="Producer">Microsoft® Word for Microsoft 365</meta:user-defined>
  </office:meta>
</office:document-meta>
</file>